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Aptos Narrow" svg:font-family="Aptos Narrow" style:font-pitch="variable" style:font-family-generic="swiss"/>
    <style:font-face style:name="游明朝" svg:font-family="游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>
        <style:tab-stops>
          <style:tab-stop style:type="left" style:leader-style="none" style:position="2.09cm"/>
        </style:tab-stops>
      </style:paragraph-properties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/>
    </style:style>
    <style:style style:name="T6_3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/>
    </style:style>
    <style:style style:name="T6_4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/>
    </style:style>
    <style:style style:name="T6_5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0pt" style:font-name-asian="Arial" style:font-size-asian="10pt" style:font-name-complex="Arial" style:font-size-complex="10pt" fo:language="fr" fo:language-asian="en" fo:language-complex="ar" fo:country="FR" fo:country-asian="GB" fo:country-complex="SA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117cm" fo:margin-left="0cm"/>
    </style:style>
    <style:style style:name="Column4" style:family="table-column">
      <style:table-column-properties style:column-width="4.143cm"/>
    </style:style>
    <style:style style:name="Column5" style:family="table-column">
      <style:table-column-properties style:column-width="1.353cm"/>
    </style:style>
    <style:style style:name="Column6" style:family="table-column">
      <style:table-column-properties style:column-width="1.353cm"/>
    </style:style>
    <style:style style:name="Column7" style:family="table-column">
      <style:table-column-properties style:column-width="1.353cm"/>
    </style:style>
    <style:style style:name="Column8" style:family="table-column">
      <style:table-column-properties style:column-width="1.152cm"/>
    </style:style>
    <style:style style:name="Column9" style:family="table-column">
      <style:table-column-properties style:column-width="1.439cm"/>
    </style:style>
    <style:style style:name="Column10" style:family="table-column">
      <style:table-column-properties style:column-width="1.441cm"/>
    </style:style>
    <style:style style:name="Column11" style:family="table-column">
      <style:table-column-properties style:column-width="1.441cm"/>
    </style:style>
    <style:style style:name="Column12" style:family="table-column">
      <style:table-column-properties style:column-width="1.441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563c1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44" style:family="paragraph" style:parent-style-name="Normal">
      <style:text-properties fo:font-size="11pt" style:font-size-asian="11pt" style:font-size-complex="11pt" fo:font-weight="bold" style:font-weight-asian="bold"/>
    </style:style>
    <style:style style:name="P45" style:family="paragraph" style:parent-style-name="Normal"/>
    <style:style style:name="T45_1" style:family="text">
      <style:text-properties fo:font-size="14pt" style:font-size-asian="14pt" style:font-size-complex="14pt" fo:font-weight="bold" style:font-weight-asian="bold" style:font-weight-complex="bold"/>
    </style:style>
    <style:style style:name="P46" style:family="paragraph" style:parent-style-name="Normal">
      <style:text-properties fo:font-size="11pt" style:font-size-asian="11pt" style:font-size-complex="11pt" fo:font-weight="bold" style:font-weight-asian="bold"/>
    </style:style>
    <style:style style:name="P47" style:family="paragraph" style:parent-style-name="Normal">
      <style:paragraph-properties fo:margin-bottom="0.212cm"/>
    </style:style>
    <style:style style:name="T47_1" style:family="text">
      <style:text-properties fo:font-size="11pt" style:font-size-asian="11pt" style:font-size-complex="11pt" fo:font-weight="bold" style:font-weight-asian="bold"/>
    </style:style>
    <style:style style:name="P48" style:family="paragraph" style:parent-style-name="List_20_Paragraph">
      <style:paragraph-properties fo:text-align="justify" fo:margin-top="0.071cm" fo:margin-bottom="0.212cm" fo:margin-left="0cm"/>
      <style:text-properties fo:font-size="10pt" style:font-size-asian="10pt" style:font-name-complex="Arial"/>
    </style:style>
    <style:style style:name="T48_1" style:family="text">
      <style:text-properties fo:font-size="10pt" style:font-name-asian="Arial" style:font-size-asian="10pt" style:font-name-complex="Arial"/>
    </style:style>
    <style:style style:name="T48_2" style:family="text">
      <style:text-properties fo:font-size="10pt" style:font-name-asian="Arial" style:font-size-asian="10pt" style:font-name-complex="Arial"/>
    </style:style>
    <style:style style:name="T48_3" style:family="text">
      <style:text-properties fo:font-size="10pt" style:font-name-asian="Arial" style:font-size-asian="10pt" style:font-name-complex="Arial"/>
    </style:style>
    <style:style style:name="T48_4" style:family="text">
      <style:text-properties fo:font-size="10pt" style:font-name-asian="Arial" style:font-size-asian="10pt" style:font-name-complex="Arial"/>
    </style:style>
    <style:style style:name="T48_5" style:family="text">
      <style:text-properties fo:font-size="10pt" style:font-name-asian="Arial" style:font-size-asian="10pt" style:font-name-complex="Arial"/>
    </style:style>
    <style:style style:name="P49" style:family="paragraph" style:parent-style-name="Normal">
      <style:paragraph-properties fo:text-align="justify" fo:margin-bottom="0.212cm" fo:margin-left="0cm"/>
      <style:text-properties fo:font-size="10pt" style:font-size-asian="10pt" style:font-name-complex="Arial"/>
    </style:style>
    <style:style style:name="T49_1" style:family="text">
      <style:text-properties fo:font-size="10pt" style:font-size-asian="10pt" style:font-name-complex="Arial" style:font-size-complex="10pt"/>
    </style:style>
    <style:style style:name="T49_2" style:family="text">
      <style:text-properties fo:font-size="10pt" style:font-size-asian="10pt" style:font-name-complex="Arial" style:font-size-complex="10pt"/>
    </style:style>
    <style:style style:name="T49_3" style:family="text">
      <style:text-properties fo:font-size="10pt" style:font-size-asian="10pt" style:font-name-complex="Arial" style:font-size-complex="10pt"/>
    </style:style>
    <style:style style:name="T49_4" style:family="text">
      <style:text-properties fo:font-size="10pt" style:font-size-asian="10pt" style:font-name-complex="Arial" style:font-size-complex="10pt"/>
    </style:style>
    <style:style style:name="P50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50_1" style:family="text">
      <style:text-properties fo:font-size="10pt" style:font-size-asian="10pt" style:font-name-complex="Arial" fo:font-weight="bold" style:font-weight-asian="bold"/>
    </style:style>
    <style:style style:name="T50_2" style:family="text">
      <style:text-properties fo:font-size="10pt" style:font-size-asian="10pt" style:font-name-complex="Arial"/>
    </style:style>
    <style:style style:name="T50_3" style:family="text">
      <style:text-properties fo:font-size="10pt" style:font-size-asian="10pt" style:font-name-complex="Arial"/>
    </style:style>
    <style:style style:name="T50_4" style:family="text">
      <style:text-properties fo:font-size="10pt" style:font-size-asian="10pt" style:font-name-complex="Arial"/>
    </style:style>
    <style:style style:name="T50_5" style:family="text">
      <style:text-properties fo:font-size="10pt" style:font-size-asian="10pt" style:font-name-complex="Arial"/>
    </style:style>
    <style:style style:name="T50_6" style:family="text">
      <style:text-properties fo:font-size="10pt" style:font-size-asian="10pt" style:font-name-complex="Arial"/>
    </style:style>
    <style:style style:name="T50_7" style:family="text">
      <style:text-properties fo:font-size="10pt" style:font-size-asian="10pt" style:font-name-complex="Arial"/>
    </style:style>
    <style:style style:name="T50_8" style:family="text">
      <style:text-properties fo:font-size="10pt" style:font-size-asian="10pt" style:font-name-complex="Arial"/>
    </style:style>
    <style:style style:name="T50_9" style:family="text">
      <style:text-properties fo:font-size="10pt" style:font-size-asian="10pt" style:font-name-complex="Arial"/>
    </style:style>
    <style:style style:name="T50_10" style:family="text">
      <style:text-properties fo:font-size="10pt" style:font-size-asian="10pt" style:font-name-complex="Arial"/>
    </style:style>
    <style:style style:name="T50_11" style:family="text">
      <style:text-properties fo:font-size="10pt" style:font-size-asian="10pt" style:font-name-complex="Arial"/>
    </style:style>
    <style:style style:name="T50_12" style:family="text">
      <style:text-properties fo:font-size="10pt" style:font-size-asian="10pt" style:font-name-complex="Arial"/>
    </style:style>
    <style:style style:name="T50_13" style:family="text">
      <style:text-properties fo:font-size="10pt" style:font-size-asian="10pt" style:font-name-complex="Arial"/>
    </style:style>
    <style:style style:name="T50_14" style:family="text">
      <style:text-properties fo:font-size="10pt" style:font-size-asian="10pt" style:font-name-complex="Arial"/>
    </style:style>
    <style:style style:name="T50_15" style:family="text">
      <style:text-properties fo:font-size="10pt" style:font-size-asian="10pt" style:font-name-complex="Arial"/>
    </style:style>
    <style:style style:name="T50_16" style:family="text">
      <style:text-properties fo:font-size="10pt" style:font-size-asian="10pt" style:font-name-complex="Arial"/>
    </style:style>
    <style:style style:name="T50_17" style:family="text">
      <style:text-properties fo:font-size="10pt" style:font-size-asian="10pt" style:font-name-complex="Arial"/>
    </style:style>
    <style:style style:name="T50_18" style:family="text">
      <style:text-properties fo:font-size="10pt" style:font-size-asian="10pt" style:font-name-complex="Arial"/>
    </style:style>
    <style:style style:name="T50_19" style:family="text">
      <style:text-properties fo:font-size="10pt" style:font-size-asian="10pt" style:font-name-complex="Arial"/>
    </style:style>
    <style:style style:name="T50_20" style:family="text">
      <style:text-properties fo:font-size="10pt" style:font-size-asian="10pt" style:font-name-complex="Arial"/>
    </style:style>
    <style:style style:name="T50_21" style:family="text">
      <style:text-properties fo:font-size="10pt" style:font-size-asian="10pt" style:font-name-complex="Arial"/>
    </style:style>
    <style:style style:name="T50_22" style:family="text">
      <style:text-properties fo:font-size="10pt" style:font-size-asian="10pt" style:font-name-complex="Arial"/>
    </style:style>
    <style:style style:name="T50_23" style:family="text">
      <style:text-properties fo:font-size="10pt" style:font-size-asian="10pt" style:font-name-complex="Arial"/>
    </style:style>
    <style:style style:name="T50_24" style:family="text">
      <style:text-properties fo:font-size="10pt" style:font-size-asian="10pt" style:font-name-complex="Arial"/>
    </style:style>
    <style:style style:name="T50_25" style:family="text">
      <style:text-properties fo:font-size="10pt" style:font-size-asian="10pt" style:font-name-complex="Arial"/>
    </style:style>
    <style:style style:name="T50_26" style:family="text">
      <style:text-properties fo:font-size="10pt" style:font-size-asian="10pt" style:font-name-complex="Arial"/>
    </style:style>
    <style:style style:name="T50_27" style:family="text">
      <style:text-properties fo:font-size="10pt" style:font-size-asian="10pt" style:font-name-complex="Arial"/>
    </style:style>
    <style:style style:name="T50_28" style:family="text">
      <style:text-properties fo:font-size="10pt" style:font-size-asian="10pt" style:font-name-complex="Arial"/>
    </style:style>
    <style:style style:name="T50_29" style:family="text">
      <style:text-properties fo:font-size="10pt" style:font-size-asian="10pt" style:font-name-complex="Arial"/>
    </style:style>
    <style:style style:name="T50_30" style:family="text">
      <style:text-properties fo:font-size="10pt" style:font-size-asian="10pt" style:font-name-complex="Arial"/>
    </style:style>
    <style:style style:name="T50_31" style:family="text">
      <style:text-properties fo:font-size="10pt" style:font-size-asian="10pt" style:font-name-complex="Arial"/>
    </style:style>
    <style:style style:name="T50_32" style:family="text">
      <style:text-properties fo:font-size="10pt" style:font-size-asian="10pt" style:font-name-complex="Arial"/>
    </style:style>
    <style:style style:name="T50_33" style:family="text">
      <style:text-properties fo:font-size="10pt" style:font-size-asian="10pt" style:font-name-complex="Arial"/>
    </style:style>
    <style:style style:name="T50_34" style:family="text">
      <style:text-properties fo:font-size="10pt" style:font-size-asian="10pt" style:font-name-complex="Arial"/>
    </style:style>
    <style:style style:name="T50_35" style:family="text">
      <style:text-properties fo:font-size="10pt" style:font-size-asian="10pt" style:font-name-complex="Arial"/>
    </style:style>
    <style:style style:name="T50_36" style:family="text">
      <style:text-properties fo:font-size="10pt" style:font-size-asian="10pt" style:font-name-complex="Arial"/>
    </style:style>
    <style:style style:name="T50_37" style:family="text">
      <style:text-properties fo:font-size="10pt" style:font-size-asian="10pt" style:font-name-complex="Arial"/>
    </style:style>
    <style:style style:name="T50_38" style:family="text">
      <style:text-properties fo:font-size="10pt" style:font-size-asian="10pt" style:font-name-complex="Arial"/>
    </style:style>
    <style:style style:name="P51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P52" style:family="paragraph" style:parent-style-name="List_20_Paragraph">
      <style:paragraph-properties fo:text-align="justify" fo:margin-bottom="0.212cm"/>
      <style:text-properties fo:font-size="10pt" style:font-size-asian="10pt" style:font-name-complex="Arial"/>
    </style:style>
    <style:style style:name="T52_1" style:family="text">
      <style:text-properties fo:font-size="10pt" style:font-size-asian="10pt" style:font-name-complex="Arial" fo:font-weight="bold" style:font-weight-asian="bold"/>
    </style:style>
    <style:style style:name="T52_2" style:family="text">
      <style:text-properties fo:font-size="10pt" style:font-size-asian="10pt" style:font-name-complex="Arial" fo:font-weight="bold" style:font-weight-asian="bold"/>
    </style:style>
    <style:style style:name="T52_3" style:family="text">
      <style:text-properties fo:font-size="10pt" style:font-size-asian="10pt" style:font-name-complex="Arial" fo:font-weight="bold" style:font-weight-asian="bold"/>
    </style:style>
    <style:style style:name="T52_4" style:family="text">
      <style:text-properties fo:font-size="10pt" style:font-size-asian="10pt" style:font-name-complex="Arial" fo:font-weight="bold" style:font-weight-asian="bold"/>
    </style:style>
    <style:style style:name="T52_5" style:family="text">
      <style:text-properties fo:font-size="10pt" style:font-size-asian="10pt" style:font-name-complex="Arial"/>
    </style:style>
    <style:style style:name="T52_6" style:family="text">
      <style:text-properties fo:font-size="10pt" style:font-size-asian="10pt" style:font-name-complex="Arial"/>
    </style:style>
    <style:style style:name="T52_7" style:family="text">
      <style:text-properties fo:font-size="10pt" style:font-size-asian="10pt" style:font-name-complex="Arial"/>
    </style:style>
    <style:style style:name="T52_8" style:family="text">
      <style:text-properties fo:font-size="10pt" style:font-size-asian="10pt" style:font-name-complex="Arial"/>
    </style:style>
    <style:style style:name="T52_9" style:family="text">
      <style:text-properties fo:font-size="10pt" style:font-size-asian="10pt" style:font-name-complex="Arial"/>
    </style:style>
    <style:style style:name="T52_10" style:family="text">
      <style:text-properties fo:font-size="10pt" style:font-size-asian="10pt" style:font-name-complex="Arial"/>
    </style:style>
    <style:style style:name="T52_11" style:family="text">
      <style:text-properties fo:font-size="10pt" style:font-size-asian="10pt" style:font-name-complex="Arial"/>
    </style:style>
    <style:style style:name="T52_12" style:family="text">
      <style:text-properties fo:font-size="10pt" style:font-size-asian="10pt" style:font-name-complex="Arial"/>
    </style:style>
    <style:style style:name="T52_13" style:family="text">
      <style:text-properties fo:font-size="10pt" style:font-size-asian="10pt" style:font-name-complex="Arial"/>
    </style:style>
    <style:style style:name="T52_14" style:family="text">
      <style:text-properties fo:font-size="10pt" style:font-size-asian="10pt" style:font-name-complex="Arial"/>
    </style:style>
    <style:style style:name="T52_15" style:family="text">
      <style:text-properties fo:font-size="10pt" style:font-size-asian="10pt" style:font-name-complex="Arial"/>
    </style:style>
    <style:style style:name="T52_16" style:family="text">
      <style:text-properties fo:font-size="10pt" style:font-size-asian="10pt" style:font-name-complex="Arial"/>
    </style:style>
    <style:style style:name="T52_17" style:family="text">
      <style:text-properties fo:font-size="10pt" style:font-size-asian="10pt" style:font-name-complex="Arial"/>
    </style:style>
    <style:style style:name="T52_18" style:family="text">
      <style:text-properties fo:font-size="10pt" style:font-size-asian="10pt" style:font-name-complex="Arial"/>
    </style:style>
    <style:style style:name="T52_19" style:family="text">
      <style:text-properties fo:font-size="10pt" style:font-size-asian="10pt" style:font-name-complex="Arial"/>
    </style:style>
    <style:style style:name="T52_20" style:family="text">
      <style:text-properties fo:font-size="10pt" style:font-size-asian="10pt" style:font-name-complex="Arial"/>
    </style:style>
    <style:style style:name="T52_21" style:family="text">
      <style:text-properties fo:font-size="10pt" style:font-size-asian="10pt" style:font-name-complex="Arial"/>
    </style:style>
    <style:style style:name="T52_22" style:family="text">
      <style:text-properties fo:font-size="10pt" style:font-size-asian="10pt" style:font-name-complex="Arial"/>
    </style:style>
    <style:style style:name="P53" style:family="paragraph" style:parent-style-name="Normal">
      <style:paragraph-properties fo:margin-bottom="0.212cm"/>
    </style:style>
    <style:style style:name="T53_1" style:family="text">
      <style:text-properties fo:font-size="10pt" style:font-size-asian="10pt" style:font-name-complex="Arial" style:font-size-complex="10pt" fo:font-weight="bold" style:font-weight-asian="bold"/>
    </style:style>
    <style:style style:name="P54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54_1" style:family="text">
      <style:text-properties fo:font-size="10pt" style:font-size-asian="10pt" style:font-name-complex="Arial"/>
    </style:style>
    <style:style style:name="P55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55_1" style:family="text">
      <style:text-properties fo:font-size="10pt" style:font-size-asian="10pt" style:font-name-complex="Arial"/>
    </style:style>
    <style:style style:name="T55_2" style:family="text">
      <style:text-properties fo:font-size="10pt" style:font-size-asian="10pt" style:font-name-complex="Arial"/>
    </style:style>
    <style:style style:name="T55_3" style:family="text">
      <style:text-properties fo:font-size="10pt" style:font-size-asian="10pt" style:font-name-complex="Arial"/>
    </style:style>
    <style:style style:name="P56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 fo:font-weight="bold" style:font-weight-asian="bold" style:font-weight-complex="bold"/>
    </style:style>
    <style:style style:name="T56_1" style:family="text">
      <style:text-properties fo:font-size="10pt" style:font-size-asian="10pt" style:font-name-complex="Arial" fo:font-weight="bold" style:font-weight-asian="bold" style:font-weight-complex="bold"/>
    </style:style>
    <style:style style:name="P57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57_1" style:family="text">
      <style:text-properties fo:font-size="10pt" style:font-size-asian="10pt" style:font-name-complex="Arial"/>
    </style:style>
    <style:style style:name="T57_2" style:family="text">
      <style:text-properties fo:font-size="10pt" style:font-size-asian="10pt" style:font-name-complex="Arial"/>
    </style:style>
    <style:style style:name="T57_3" style:family="text">
      <style:text-properties fo:font-size="10pt" style:font-size-asian="10pt" style:font-name-complex="Arial"/>
    </style:style>
    <style:style style:name="T57_4" style:family="text">
      <style:text-properties fo:font-size="10pt" style:font-size-asian="10pt" style:font-name-complex="Arial"/>
    </style:style>
    <style:style style:name="T57_5" style:family="text">
      <style:text-properties fo:font-size="10pt" style:font-size-asian="10pt" style:font-name-complex="Arial"/>
    </style:style>
    <style:style style:name="T57_6" style:family="text">
      <style:text-properties fo:font-size="10pt" style:font-size-asian="10pt" style:font-name-complex="Arial"/>
    </style:style>
    <style:style style:name="T57_7" style:family="text">
      <style:text-properties fo:font-size="10pt" style:font-size-asian="10pt" style:font-name-complex="Arial"/>
    </style:style>
    <style:style style:name="T57_8" style:family="text">
      <style:text-properties fo:font-size="10pt" style:font-size-asian="10pt" style:font-name-complex="Arial"/>
    </style:style>
    <style:style style:name="T57_9" style:family="text">
      <style:text-properties fo:font-size="10pt" style:font-size-asian="10pt" style:font-name-complex="Arial"/>
    </style:style>
    <style:style style:name="T57_10" style:family="text">
      <style:text-properties fo:font-size="10pt" style:font-size-asian="10pt" style:font-name-complex="Arial"/>
    </style:style>
    <style:style style:name="T57_11" style:family="text">
      <style:text-properties fo:font-size="10pt" style:font-size-asian="10pt" style:font-name-complex="Arial"/>
    </style:style>
    <style:style style:name="T57_12" style:family="text">
      <style:text-properties fo:font-size="10pt" style:font-size-asian="10pt" style:font-name-complex="Arial"/>
    </style:style>
    <style:style style:name="T57_13" style:family="text">
      <style:text-properties fo:font-size="10pt" style:font-size-asian="10pt" style:font-name-complex="Arial"/>
    </style:style>
    <style:style style:name="T57_14" style:family="text">
      <style:text-properties fo:font-size="10pt" style:font-size-asian="10pt" style:font-name-complex="Arial"/>
    </style:style>
    <style:style style:name="T57_15" style:family="text">
      <style:text-properties fo:font-size="10pt" style:font-size-asian="10pt" style:font-name-complex="Arial"/>
    </style:style>
    <style:style style:name="T57_16" style:family="text">
      <style:text-properties fo:font-size="10pt" style:font-size-asian="10pt" style:font-name-complex="Arial"/>
    </style:style>
    <style:style style:name="T57_17" style:family="text">
      <style:text-properties fo:font-size="10pt" style:font-size-asian="10pt" style:font-name-complex="Arial"/>
    </style:style>
    <style:style style:name="T57_18" style:family="text">
      <style:text-properties fo:font-size="10pt" style:font-size-asian="10pt" style:font-name-complex="Arial"/>
    </style:style>
    <style:style style:name="T57_19" style:family="text">
      <style:text-properties fo:font-size="10pt" style:font-size-asian="10pt" style:font-name-complex="Arial"/>
    </style:style>
    <style:style style:name="T57_20" style:family="text">
      <style:text-properties fo:font-size="10pt" style:font-size-asian="10pt" style:font-name-complex="Arial"/>
    </style:style>
    <style:style style:name="T57_21" style:family="text">
      <style:text-properties fo:font-size="10pt" style:font-size-asian="10pt" style:font-name-complex="Arial"/>
    </style:style>
    <style:style style:name="T57_22" style:family="text">
      <style:text-properties fo:font-size="10pt" style:font-size-asian="10pt" style:font-name-complex="Arial"/>
    </style:style>
    <style:style style:name="T57_23" style:family="text">
      <style:text-properties fo:font-size="10pt" style:font-size-asian="10pt" style:font-name-complex="Arial"/>
    </style:style>
    <style:style style:name="T57_24" style:family="text">
      <style:text-properties fo:font-size="10pt" style:font-size-asian="10pt" style:font-name-complex="Arial"/>
    </style:style>
    <style:style style:name="T57_25" style:family="text">
      <style:text-properties fo:font-size="10pt" style:font-size-asian="10pt" style:font-name-complex="Arial"/>
    </style:style>
    <style:style style:name="T57_26" style:family="text">
      <style:text-properties fo:font-size="10pt" style:font-size-asian="10pt" style:font-name-complex="Arial"/>
    </style:style>
    <style:style style:name="T57_27" style:family="text">
      <style:text-properties fo:font-size="10pt" style:font-size-asian="10pt" style:font-name-complex="Arial"/>
    </style:style>
    <style:style style:name="T57_28" style:family="text">
      <style:text-properties fo:font-size="10pt" style:font-size-asian="10pt" style:font-name-complex="Arial"/>
    </style:style>
    <style:style style:name="T57_29" style:family="text">
      <style:text-properties fo:font-size="10pt" style:font-size-asian="10pt" style:font-name-complex="Arial"/>
    </style:style>
    <style:style style:name="P58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58_1" style:family="text">
      <style:text-properties fo:font-size="10pt" style:font-size-asian="10pt" style:font-name-complex="Arial"/>
    </style:style>
    <style:style style:name="T58_2" style:family="text">
      <style:text-properties fo:font-size="10pt" style:font-size-asian="10pt" style:font-name-complex="Arial"/>
    </style:style>
    <style:style style:name="T58_3" style:family="text">
      <style:text-properties fo:font-size="10pt" style:font-size-asian="10pt" style:font-name-complex="Arial"/>
    </style:style>
    <style:style style:name="T58_4" style:family="text">
      <style:text-properties fo:font-size="10pt" style:font-size-asian="10pt" style:font-name-complex="Arial"/>
    </style:style>
    <style:style style:name="T58_5" style:family="text">
      <style:text-properties fo:font-size="10pt" style:font-size-asian="10pt" style:font-name-complex="Arial"/>
    </style:style>
    <style:style style:name="T58_6" style:family="text">
      <style:text-properties fo:font-size="10pt" style:font-size-asian="10pt" style:font-name-complex="Arial"/>
    </style:style>
    <style:style style:name="T58_7" style:family="text">
      <style:text-properties fo:font-size="10pt" style:font-size-asian="10pt" style:font-name-complex="Arial"/>
    </style:style>
    <style:style style:name="T58_8" style:family="text">
      <style:text-properties fo:font-size="10pt" style:font-size-asian="10pt" style:font-name-complex="Arial"/>
    </style:style>
    <style:style style:name="T58_9" style:family="text">
      <style:text-properties fo:font-size="10pt" style:font-size-asian="10pt" style:font-name-complex="Arial"/>
    </style:style>
    <style:style style:name="T58_10" style:family="text">
      <style:text-properties fo:font-size="10pt" style:font-size-asian="10pt" style:font-name-complex="Arial"/>
    </style:style>
    <style:style style:name="T58_11" style:family="text">
      <style:text-properties fo:font-size="10pt" style:font-size-asian="10pt" style:font-name-complex="Arial"/>
    </style:style>
    <style:style style:name="T58_12" style:family="text">
      <style:text-properties fo:font-size="10pt" style:font-size-asian="10pt" style:font-name-complex="Arial"/>
    </style:style>
    <style:style style:name="T58_13" style:family="text">
      <style:text-properties fo:font-size="10pt" style:font-size-asian="10pt" style:font-name-complex="Arial"/>
    </style:style>
    <style:style style:name="T58_14" style:family="text">
      <style:text-properties fo:font-size="10pt" style:font-size-asian="10pt" style:font-name-complex="Arial"/>
    </style:style>
    <style:style style:name="T58_15" style:family="text">
      <style:text-properties fo:font-size="10pt" style:font-size-asian="10pt" style:font-name-complex="Arial"/>
    </style:style>
    <style:style style:name="P59" style:family="paragraph" style:parent-style-name="List_20_Paragraph">
      <style:paragraph-properties fo:text-align="justify" fo:text-indent="-0.63cm" fo:margin-bottom="0.212cm"/>
      <style:text-properties fo:font-size="10pt" style:font-size-asian="10pt" style:font-name-complex="Arial"/>
    </style:style>
    <style:style style:name="T59_1" style:family="text">
      <style:text-properties fo:font-size="10pt" style:font-size-asian="10pt" style:font-name-complex="Arial"/>
    </style:style>
    <style:style style:name="T59_2" style:family="text">
      <style:text-properties fo:font-size="10pt" style:font-size-asian="10pt" style:font-name-complex="Arial"/>
    </style:style>
    <style:style style:name="T59_3" style:family="text">
      <style:text-properties fo:font-size="10pt" style:font-size-asian="10pt" style:font-name-complex="Arial"/>
    </style:style>
    <style:style style:name="T59_4" style:family="text">
      <style:text-properties fo:font-size="10pt" style:font-size-asian="10pt" style:font-name-complex="Arial"/>
    </style:style>
    <style:style style:name="T59_5" style:family="text">
      <style:text-properties fo:font-size="10pt" style:font-size-asian="10pt" style:font-name-complex="Arial"/>
    </style:style>
    <style:style style:name="T59_6" style:family="text">
      <style:text-properties fo:font-size="10pt" style:font-size-asian="10pt" style:font-name-complex="Arial"/>
    </style:style>
    <style:style style:name="T59_7" style:family="text">
      <style:text-properties fo:font-size="10pt" style:font-size-asian="10pt" style:font-name-complex="Arial"/>
    </style:style>
    <style:style style:name="T59_8" style:family="text">
      <style:text-properties fo:font-size="10pt" style:font-size-asian="10pt" style:font-name-complex="Arial"/>
    </style:style>
    <style:style style:name="T59_9" style:family="text">
      <style:text-properties fo:font-size="10pt" style:font-size-asian="10pt" style:font-name-complex="Arial"/>
    </style:style>
    <style:style style:name="T59_10" style:family="text">
      <style:text-properties fo:font-size="10pt" style:font-size-asian="10pt" style:font-name-complex="Arial"/>
    </style:style>
    <style:style style:name="T59_11" style:family="text">
      <style:text-properties fo:font-size="10pt" style:font-size-asian="10pt" style:font-name-complex="Arial"/>
    </style:style>
    <style:style style:name="T59_12" style:family="text">
      <style:text-properties fo:font-size="10pt" style:font-size-asian="10pt" style:font-name-complex="Arial"/>
    </style:style>
    <style:style style:name="T59_13" style:family="text">
      <style:text-properties fo:font-size="10pt" style:font-size-asian="10pt" style:font-name-complex="Arial"/>
    </style:style>
    <style:style style:name="T59_14" style:family="text">
      <style:text-properties fo:font-size="10pt" style:font-size-asian="10pt" style:font-name-complex="Arial"/>
    </style:style>
    <style:style style:name="T59_15" style:family="text">
      <style:text-properties fo:font-size="10pt" style:font-size-asian="10pt" style:font-name-complex="Arial"/>
    </style:style>
    <style:style style:name="T59_16" style:family="text">
      <style:text-properties fo:font-size="10pt" style:font-size-asian="10pt" style:font-name-complex="Arial"/>
    </style:style>
    <style:style style:name="T59_17" style:family="text">
      <style:text-properties fo:font-size="10pt" style:font-size-asian="10pt" style:font-name-complex="Arial"/>
    </style:style>
    <style:style style:name="T59_18" style:family="text">
      <style:text-properties fo:font-size="10pt" style:font-size-asian="10pt" style:font-name-complex="Arial"/>
    </style:style>
    <style:style style:name="T59_19" style:family="text">
      <style:text-properties fo:font-size="10pt" style:font-size-asian="10pt" style:font-name-complex="Arial"/>
    </style:style>
    <style:style style:name="T59_20" style:family="text">
      <style:text-properties fo:font-size="10pt" style:font-size-asian="10pt" style:font-name-complex="Arial"/>
    </style:style>
    <style:style style:name="T59_21" style:family="text">
      <style:text-properties fo:font-size="10pt" style:font-size-asian="10pt" style:font-name-complex="Arial"/>
    </style:style>
    <style:style style:name="T59_22" style:family="text">
      <style:text-properties fo:font-size="10pt" style:font-size-asian="10pt" style:font-name-complex="Arial"/>
    </style:style>
    <style:style style:name="T59_23" style:family="text">
      <style:text-properties fo:font-size="10pt" style:font-size-asian="10pt" style:font-name-complex="Arial"/>
    </style:style>
    <style:style style:name="T59_24" style:family="text">
      <style:text-properties fo:font-size="10pt" style:font-size-asian="10pt" style:font-name-complex="Arial"/>
    </style:style>
    <style:style style:name="T59_25" style:family="text">
      <style:text-properties fo:font-size="10pt" style:font-size-asian="10pt" style:font-name-complex="Arial"/>
    </style:style>
    <style:style style:name="T59_26" style:family="text">
      <style:text-properties fo:font-size="10pt" style:font-size-asian="10pt" style:font-name-complex="Arial"/>
    </style:style>
    <style:style style:name="T59_27" style:family="text">
      <style:text-properties fo:font-size="10pt" style:font-size-asian="10pt" style:font-name-complex="Arial"/>
    </style:style>
    <style:style style:name="T59_28" style:family="text">
      <style:text-properties fo:font-size="10pt" style:font-size-asian="10pt" style:font-name-complex="Arial"/>
    </style:style>
    <style:style style:name="T59_29" style:family="text">
      <style:text-properties fo:font-size="10pt" style:font-size-asian="10pt" style:font-name-complex="Arial"/>
    </style:style>
    <style:style style:name="T59_30" style:family="text">
      <style:text-properties fo:font-size="10pt" style:font-size-asian="10pt" style:font-name-complex="Arial"/>
    </style:style>
    <style:style style:name="T59_31" style:family="text">
      <style:text-properties fo:font-size="10pt" style:font-size-asian="10pt" style:font-name-complex="Arial"/>
    </style:style>
    <style:style style:name="T59_32" style:family="text">
      <style:text-properties fo:font-size="10pt" style:font-size-asian="10pt" style:font-name-complex="Arial"/>
    </style:style>
    <style:style style:name="T59_33" style:family="text">
      <style:text-properties fo:font-size="10pt" style:font-size-asian="10pt" style:font-name-complex="Arial"/>
    </style:style>
    <style:style style:name="T59_34" style:family="text">
      <style:text-properties fo:font-size="10pt" style:font-size-asian="10pt" style:font-name-complex="Arial"/>
    </style:style>
    <style:style style:name="T59_35" style:family="text">
      <style:text-properties fo:font-size="10pt" style:font-size-asian="10pt" style:font-name-complex="Arial"/>
    </style:style>
    <style:style style:name="T59_36" style:family="text">
      <style:text-properties fo:font-size="10pt" style:font-size-asian="10pt" style:font-name-complex="Arial"/>
    </style:style>
    <style:style style:name="P60" style:family="paragraph" style:parent-style-name="List_20_Paragraph">
      <style:paragraph-properties fo:text-align="justify" fo:text-indent="-0.63cm" fo:margin-bottom="0.212cm"/>
      <style:text-properties fo:font-size="10pt" style:font-size-asian="10pt" style:font-name-complex="Arial"/>
    </style:style>
    <style:style style:name="T60_1" style:family="text">
      <style:text-properties fo:font-size="10pt" style:font-size-asian="10pt" style:font-name-complex="Arial"/>
    </style:style>
    <style:style style:name="T60_2" style:family="text">
      <style:text-properties fo:font-size="10pt" style:font-size-asian="10pt" style:font-name-complex="Arial"/>
    </style:style>
    <style:style style:name="T60_3" style:family="text">
      <style:text-properties fo:font-size="10pt" style:font-size-asian="10pt" style:font-name-complex="Arial"/>
    </style:style>
    <style:style style:name="T60_4" style:family="text">
      <style:text-properties fo:font-size="10pt" style:font-size-asian="10pt" style:font-name-complex="Arial"/>
    </style:style>
    <style:style style:name="T60_5" style:family="text">
      <style:text-properties style:text-position="super 58%" fo:font-size="10pt" style:font-size-asian="10pt" style:font-name-complex="Arial"/>
    </style:style>
    <style:style style:name="T60_6" style:family="text">
      <style:text-properties fo:font-size="10pt" style:font-size-asian="10pt" style:font-name-complex="Arial"/>
    </style:style>
    <style:style style:name="T60_7" style:family="text">
      <style:text-properties fo:font-size="10pt" style:font-size-asian="10pt" style:font-name-complex="Arial"/>
    </style:style>
    <style:style style:name="T60_8" style:family="text">
      <style:text-properties fo:font-size="10pt" style:font-size-asian="10pt" style:font-name-complex="Arial"/>
    </style:style>
    <style:style style:name="T60_9" style:family="text">
      <style:text-properties fo:font-size="10pt" style:font-size-asian="10pt" style:font-name-complex="Arial"/>
    </style:style>
    <style:style style:name="T60_10" style:family="text">
      <style:text-properties fo:font-size="10pt" style:font-size-asian="10pt" style:font-name-complex="Arial"/>
    </style:style>
    <style:style style:name="P61" style:family="paragraph" style:parent-style-name="List_20_Paragraph">
      <style:paragraph-properties fo:text-align="justify" fo:text-indent="-0.63cm" fo:margin-bottom="0.212cm"/>
      <style:text-properties fo:font-size="10pt" style:font-size-asian="10pt" style:font-name-complex="Arial"/>
    </style:style>
    <style:style style:name="T61_1" style:family="text">
      <style:text-properties fo:font-size="10pt" style:font-size-asian="10pt" style:font-name-complex="Arial"/>
    </style:style>
    <style:style style:name="T61_2" style:family="text">
      <style:text-properties fo:font-size="10pt" style:font-size-asian="10pt" style:font-name-complex="Arial"/>
    </style:style>
    <style:style style:name="P62" style:family="paragraph" style:parent-style-name="List_20_Paragraph">
      <style:paragraph-properties fo:text-align="justify" fo:text-indent="-0.63cm" fo:margin-bottom="0.212cm"/>
      <style:text-properties fo:font-size="10pt" style:font-size-asian="10pt" style:font-name-complex="Arial"/>
    </style:style>
    <style:style style:name="T62_1" style:family="text">
      <style:text-properties fo:font-size="10pt" style:font-size-asian="10pt" style:font-name-complex="Arial"/>
    </style:style>
    <style:style style:name="T62_2" style:family="text">
      <style:text-properties fo:font-size="10pt" style:font-size-asian="10pt" style:font-name-complex="Arial"/>
    </style:style>
    <style:style style:name="T62_3" style:family="text">
      <style:text-properties fo:font-size="10pt" style:font-size-asian="10pt" style:font-name-complex="Arial"/>
    </style:style>
    <style:style style:name="P63" style:family="paragraph" style:parent-style-name="List_20_Paragraph">
      <style:paragraph-properties fo:text-align="justify" fo:text-indent="-0.63cm" fo:margin-bottom="0.212cm"/>
      <style:text-properties fo:font-size="10pt" style:font-size-asian="10pt" style:font-name-complex="Arial"/>
    </style:style>
    <style:style style:name="T63_1" style:family="text">
      <style:text-properties fo:font-size="10pt" style:font-size-asian="10pt" style:font-name-complex="Arial"/>
    </style:style>
    <style:style style:name="T63_2" style:family="text">
      <style:text-properties fo:font-size="10pt" style:font-size-asian="10pt" style:font-name-complex="Arial"/>
    </style:style>
    <style:style style:name="P64" style:family="paragraph" style:parent-style-name="List_20_Paragraph">
      <style:paragraph-properties fo:text-align="justify" fo:text-indent="-0.63cm" fo:margin-bottom="0.212cm"/>
      <style:text-properties fo:font-size="10pt" style:font-size-asian="10pt" style:font-name-complex="Arial"/>
    </style:style>
    <style:style style:name="T64_1" style:family="text">
      <style:text-properties fo:font-size="10pt" style:font-size-asian="10pt" style:font-name-complex="Arial"/>
    </style:style>
    <style:style style:name="P65" style:family="paragraph" style:parent-style-name="List_20_Paragraph">
      <style:paragraph-properties fo:text-align="justify" fo:margin-bottom="0.212cm" fo:margin-left="0cm"/>
    </style:style>
    <style:style style:name="T65_1" style:family="text">
      <style:text-properties fo:font-size="10pt" style:font-size-asian="10pt" style:font-name-complex="Arial" fo:font-weight="bold" style:font-weight-asian="bold" style:font-weight-complex="bold"/>
    </style:style>
    <style:style style:name="T65_2" style:family="text">
      <style:text-properties fo:font-size="10pt" style:font-size-asian="10pt" style:font-name-complex="Arial" fo:font-weight="bold" style:font-weight-asian="bold" style:font-weight-complex="bold"/>
    </style:style>
    <style:style style:name="T65_3" style:family="text">
      <style:text-properties fo:font-size="10pt" style:font-size-asian="10pt" style:font-name-complex="Arial" fo:font-weight="bold" style:font-weight-asian="bold" style:font-weight-complex="bold"/>
    </style:style>
    <style:style style:name="P66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66_1" style:family="text">
      <style:text-properties fo:font-size="10pt" style:font-size-asian="10pt" style:font-name-complex="Arial"/>
    </style:style>
    <style:style style:name="T66_2" style:family="text">
      <style:text-properties fo:font-size="10pt" style:font-size-asian="10pt" style:font-name-complex="Arial"/>
    </style:style>
    <style:style style:name="T66_3" style:family="text">
      <style:text-properties fo:font-size="10pt" style:font-size-asian="10pt" style:font-name-complex="Arial"/>
    </style:style>
    <style:style style:name="T66_4" style:family="text">
      <style:text-properties fo:font-size="10pt" style:font-size-asian="10pt" style:font-name-complex="Arial"/>
    </style:style>
    <style:style style:name="T66_5" style:family="text">
      <style:text-properties fo:font-size="10pt" style:font-size-asian="10pt" style:font-name-complex="Arial"/>
    </style:style>
    <style:style style:name="T66_6" style:family="text">
      <style:text-properties fo:font-size="10pt" style:font-size-asian="10pt" style:font-name-complex="Arial"/>
    </style:style>
    <style:style style:name="T66_7" style:family="text">
      <style:text-properties fo:font-size="10pt" style:font-size-asian="10pt" style:font-name-complex="Arial"/>
    </style:style>
    <style:style style:name="T66_8" style:family="text">
      <style:text-properties fo:font-size="10pt" style:font-size-asian="10pt" style:font-name-complex="Arial"/>
    </style:style>
    <style:style style:name="T66_9" style:family="text">
      <style:text-properties fo:font-size="10pt" style:font-size-asian="10pt" style:font-name-complex="Arial"/>
    </style:style>
    <style:style style:name="T66_10" style:family="text">
      <style:text-properties fo:font-size="10pt" style:font-size-asian="10pt" style:font-name-complex="Arial"/>
    </style:style>
    <style:style style:name="T66_11" style:family="text">
      <style:text-properties fo:font-size="10pt" style:font-size-asian="10pt" style:font-name-complex="Arial"/>
    </style:style>
    <style:style style:name="T66_12" style:family="text">
      <style:text-properties fo:font-size="10pt" style:font-size-asian="10pt" style:font-name-complex="Arial"/>
    </style:style>
    <style:style style:name="T66_13" style:family="text">
      <style:text-properties fo:font-size="10pt" style:font-size-asian="10pt" style:font-name-complex="Arial"/>
    </style:style>
    <style:style style:name="T66_14" style:family="text">
      <style:text-properties fo:font-size="10pt" style:font-size-asian="10pt" style:font-name-complex="Arial"/>
    </style:style>
    <style:style style:name="T66_15" style:family="text">
      <style:text-properties fo:font-size="10pt" style:font-size-asian="10pt" style:font-name-complex="Arial"/>
    </style:style>
    <style:style style:name="T66_16" style:family="text">
      <style:text-properties fo:font-size="10pt" style:font-size-asian="10pt" style:font-name-complex="Arial"/>
    </style:style>
    <style:style style:name="T66_17" style:family="text">
      <style:text-properties fo:font-size="10pt" style:font-size-asian="10pt" style:font-name-complex="Arial"/>
    </style:style>
    <style:style style:name="T66_18" style:family="text">
      <style:text-properties fo:font-size="10pt" style:font-size-asian="10pt" style:font-name-complex="Arial"/>
    </style:style>
    <style:style style:name="T66_19" style:family="text">
      <style:text-properties fo:font-size="10pt" style:font-size-asian="10pt" style:font-name-complex="Arial"/>
    </style:style>
    <style:style style:name="T66_20" style:family="text">
      <style:text-properties fo:font-size="10pt" style:font-size-asian="10pt" style:font-name-complex="Arial"/>
    </style:style>
    <style:style style:name="T66_21" style:family="text">
      <style:text-properties fo:font-size="10pt" style:font-size-asian="10pt" style:font-name-complex="Arial"/>
    </style:style>
    <style:style style:name="T66_22" style:family="text">
      <style:text-properties fo:font-size="10pt" style:font-size-asian="10pt" style:font-name-complex="Arial"/>
    </style:style>
    <style:style style:name="T66_23" style:family="text">
      <style:text-properties fo:font-size="10pt" style:font-size-asian="10pt" style:font-name-complex="Arial"/>
    </style:style>
    <style:style style:name="T66_24" style:family="text">
      <style:text-properties fo:font-size="10pt" style:font-size-asian="10pt" style:font-name-complex="Arial"/>
    </style:style>
    <style:style style:name="T66_25" style:family="text">
      <style:text-properties fo:font-size="10pt" style:font-size-asian="10pt" style:font-name-complex="Arial"/>
    </style:style>
    <style:style style:name="T66_26" style:family="text">
      <style:text-properties fo:font-size="10pt" style:font-size-asian="10pt" style:font-name-complex="Arial"/>
    </style:style>
    <style:style style:name="T66_27" style:family="text">
      <style:text-properties fo:font-size="10pt" style:font-size-asian="10pt" style:font-name-complex="Arial"/>
    </style:style>
    <style:style style:name="T66_28" style:family="text">
      <style:text-properties fo:font-size="10pt" style:font-size-asian="10pt" style:font-name-complex="Arial"/>
    </style:style>
    <style:style style:name="T66_29" style:family="text">
      <style:text-properties fo:font-size="10pt" style:font-size-asian="10pt" style:font-name-complex="Arial"/>
    </style:style>
    <style:style style:name="T66_30" style:family="text">
      <style:text-properties fo:font-size="10pt" style:font-size-asian="10pt" style:font-name-complex="Arial"/>
    </style:style>
    <style:style style:name="P67" style:family="paragraph" style:parent-style-name="List_20_Paragraph">
      <style:paragraph-properties fo:text-align="justify" fo:margin-bottom="0.212cm" fo:margin-left="1.251cm"/>
      <style:text-properties fo:font-size="10pt" style:font-size-asian="10pt" style:font-name-complex="Arial"/>
    </style:style>
    <style:style style:name="T67_1" style:family="text">
      <style:text-properties fo:font-size="10pt" style:font-size-asian="10pt" style:font-name-complex="Arial" fo:font-weight="bold" style:font-weight-asian="bold" style:font-weight-complex="bold"/>
    </style:style>
    <style:style style:name="T67_2" style:family="text">
      <style:text-properties fo:font-size="10pt" style:font-size-asian="10pt" style:font-name-complex="Arial" fo:font-weight="bold" style:font-weight-asian="bold" style:font-weight-complex="bold"/>
    </style:style>
    <style:style style:name="T67_3" style:family="text">
      <style:text-properties fo:font-size="10pt" style:font-size-asian="10pt" style:font-name-complex="Arial"/>
    </style:style>
    <style:style style:name="T67_4" style:family="text">
      <style:text-properties fo:font-size="10pt" style:font-size-asian="10pt" style:font-name-complex="Arial"/>
    </style:style>
    <style:style style:name="T67_5" style:family="text">
      <style:text-properties fo:font-size="10pt" style:font-size-asian="10pt" style:font-name-complex="Arial"/>
    </style:style>
    <style:style style:name="T67_6" style:family="text">
      <style:text-properties fo:font-size="10pt" style:font-size-asian="10pt" style:font-name-complex="Arial"/>
    </style:style>
    <style:style style:name="T67_7" style:family="text">
      <style:text-properties fo:font-size="10pt" style:font-size-asian="10pt" style:font-name-complex="Arial"/>
    </style:style>
    <style:style style:name="T67_8" style:family="text">
      <style:text-properties fo:font-size="10pt" style:font-size-asian="10pt" style:font-name-complex="Arial"/>
    </style:style>
    <style:style style:name="T67_9" style:family="text">
      <style:text-properties fo:font-size="10pt" style:font-size-asian="10pt" style:font-name-complex="Arial"/>
    </style:style>
    <style:style style:name="T67_10" style:family="text">
      <style:text-properties fo:font-size="10pt" style:font-size-asian="10pt" style:font-name-complex="Arial"/>
    </style:style>
    <style:style style:name="T67_11" style:family="text">
      <style:text-properties fo:font-size="10pt" style:font-size-asian="10pt" style:font-name-complex="Arial"/>
    </style:style>
    <style:style style:name="T67_12" style:family="text">
      <style:text-properties fo:font-size="10pt" style:font-size-asian="10pt" style:font-name-complex="Arial"/>
    </style:style>
    <style:style style:name="T67_13" style:family="text">
      <style:text-properties fo:font-size="10pt" style:font-size-asian="10pt" style:font-name-complex="Arial"/>
    </style:style>
    <style:style style:name="T67_14" style:family="text">
      <style:text-properties fo:font-size="10pt" style:font-size-asian="10pt" style:font-name-complex="Arial"/>
    </style:style>
    <style:style style:name="T67_15" style:family="text">
      <style:text-properties fo:font-size="10pt" style:font-size-asian="10pt" style:font-name-complex="Arial"/>
    </style:style>
    <style:style style:name="T67_16" style:family="text">
      <style:text-properties fo:font-size="10pt" style:font-size-asian="10pt" style:font-name-complex="Arial"/>
    </style:style>
    <style:style style:name="T67_17" style:family="text">
      <style:text-properties fo:font-size="10pt" style:font-size-asian="10pt" style:font-name-complex="Arial"/>
    </style:style>
    <style:style style:name="T67_18" style:family="text">
      <style:text-properties fo:font-size="10pt" style:font-size-asian="10pt" style:font-name-complex="Arial"/>
    </style:style>
    <style:style style:name="T67_19" style:family="text">
      <style:text-properties fo:font-size="10pt" style:font-size-asian="10pt" style:font-name-complex="Arial"/>
    </style:style>
    <style:style style:name="T67_20" style:family="text">
      <style:text-properties fo:font-size="10pt" style:font-size-asian="10pt" style:font-name-complex="Arial"/>
    </style:style>
    <style:style style:name="T67_21" style:family="text">
      <style:text-properties fo:font-size="10pt" style:font-size-asian="10pt" style:font-name-complex="Arial"/>
    </style:style>
    <style:style style:name="T67_22" style:family="text">
      <style:text-properties fo:font-size="10pt" style:font-size-asian="10pt" style:font-name-complex="Arial"/>
    </style:style>
    <style:style style:name="T67_23" style:family="text">
      <style:text-properties fo:font-size="10pt" style:font-size-asian="10pt" style:font-name-complex="Arial"/>
    </style:style>
    <style:style style:name="T67_24" style:family="text">
      <style:text-properties fo:font-size="10pt" style:font-size-asian="10pt" style:font-name-complex="Arial"/>
    </style:style>
    <style:style style:name="T67_25" style:family="text">
      <style:text-properties fo:font-size="10pt" style:font-size-asian="10pt" style:font-name-complex="Arial"/>
    </style:style>
    <style:style style:name="T67_26" style:family="text">
      <style:text-properties fo:font-size="10pt" style:font-size-asian="10pt" style:font-name-complex="Arial"/>
    </style:style>
    <style:style style:name="T67_27" style:family="text">
      <style:text-properties fo:font-size="10pt" style:font-size-asian="10pt" style:font-name-complex="Arial"/>
    </style:style>
    <style:style style:name="T67_28" style:family="text">
      <style:text-properties fo:font-size="10pt" style:font-size-asian="10pt" style:font-name-complex="Arial"/>
    </style:style>
    <style:style style:name="T67_29" style:family="text">
      <style:text-properties fo:font-size="10pt" style:font-size-asian="10pt" style:font-name-complex="Arial"/>
    </style:style>
    <style:style style:name="T67_30" style:family="text">
      <style:text-properties fo:font-size="10pt" style:font-size-asian="10pt" style:font-name-complex="Arial"/>
    </style:style>
    <style:style style:name="T67_31" style:family="text">
      <style:text-properties fo:font-size="10pt" style:font-size-asian="10pt" style:font-name-complex="Arial"/>
    </style:style>
    <style:style style:name="T67_32" style:family="text">
      <style:text-properties fo:font-size="10pt" style:font-size-asian="10pt" style:font-name-complex="Arial"/>
    </style:style>
    <style:style style:name="T67_33" style:family="text">
      <style:text-properties fo:font-size="10pt" style:font-size-asian="10pt" style:font-name-complex="Arial"/>
    </style:style>
    <style:style style:name="T67_34" style:family="text">
      <style:text-properties fo:font-size="10pt" style:font-size-asian="10pt" style:font-name-complex="Arial"/>
    </style:style>
    <style:style style:name="T67_35" style:family="text">
      <style:text-properties fo:font-size="10pt" style:font-size-asian="10pt" style:font-name-complex="Arial"/>
    </style:style>
    <style:style style:name="T67_36" style:family="text">
      <style:text-properties fo:font-size="10pt" style:font-size-asian="10pt" style:font-name-complex="Arial"/>
    </style:style>
    <style:style style:name="T67_37" style:family="text">
      <style:text-properties fo:font-size="10pt" style:font-size-asian="10pt" style:font-name-complex="Arial"/>
    </style:style>
    <style:style style:name="T67_38" style:family="text">
      <style:text-properties fo:font-size="10pt" style:font-size-asian="10pt" style:font-name-complex="Arial"/>
    </style:style>
    <style:style style:name="T67_39" style:family="text">
      <style:text-properties fo:font-size="10pt" style:font-size-asian="10pt" style:font-name-complex="Arial"/>
    </style:style>
    <style:style style:name="P68" style:family="paragraph" style:parent-style-name="List_20_Paragraph">
      <style:paragraph-properties fo:text-align="justify" fo:margin-bottom="0.212cm" fo:margin-left="1.251cm"/>
      <style:text-properties fo:font-size="10pt" style:font-size-asian="10pt" style:font-name-complex="Arial"/>
    </style:style>
    <style:style style:name="T68_1" style:family="text">
      <style:text-properties fo:font-size="10pt" style:font-size-asian="10pt" style:font-name-complex="Arial" fo:font-weight="bold" style:font-weight-asian="bold" style:font-weight-complex="bold"/>
    </style:style>
    <style:style style:name="T68_2" style:family="text">
      <style:text-properties fo:font-size="10pt" style:font-size-asian="10pt" style:font-name-complex="Arial" fo:font-weight="bold" style:font-weight-asian="bold" style:font-weight-complex="bold"/>
    </style:style>
    <style:style style:name="T68_3" style:family="text">
      <style:text-properties fo:font-size="10pt" style:font-size-asian="10pt" style:font-name-complex="Arial" fo:font-weight="bold" style:font-weight-asian="bold" style:font-weight-complex="bold"/>
    </style:style>
    <style:style style:name="T68_4" style:family="text">
      <style:text-properties fo:font-size="10pt" style:font-size-asian="10pt" style:font-name-complex="Arial" fo:font-weight="bold" style:font-weight-asian="bold" style:font-weight-complex="bold"/>
    </style:style>
    <style:style style:name="T68_5" style:family="text">
      <style:text-properties fo:font-size="10pt" style:font-size-asian="10pt" style:font-name-complex="Arial" fo:font-weight="bold" style:font-weight-asian="bold" style:font-weight-complex="bold"/>
    </style:style>
    <style:style style:name="T68_6" style:family="text">
      <style:text-properties fo:font-size="10pt" style:font-size-asian="10pt" style:font-name-complex="Arial"/>
    </style:style>
    <style:style style:name="T68_7" style:family="text">
      <style:text-properties fo:font-size="10pt" style:font-size-asian="10pt" style:font-name-complex="Arial"/>
    </style:style>
    <style:style style:name="T68_8" style:family="text">
      <style:text-properties fo:font-size="10pt" style:font-size-asian="10pt" style:font-name-complex="Arial" fo:font-weight="bold" style:font-weight-asian="bold" style:font-weight-complex="bold"/>
    </style:style>
    <style:style style:name="T68_9" style:family="text">
      <style:text-properties fo:font-size="10pt" style:font-size-asian="10pt" style:font-name-complex="Arial" fo:font-weight="bold" style:font-weight-asian="bold" style:font-weight-complex="bold"/>
    </style:style>
    <style:style style:name="T68_10" style:family="text">
      <style:text-properties fo:font-size="10pt" style:font-size-asian="10pt" style:font-name-complex="Arial"/>
    </style:style>
    <style:style style:name="T68_11" style:family="text">
      <style:text-properties fo:font-size="10pt" style:font-size-asian="10pt" style:font-name-complex="Arial"/>
    </style:style>
    <style:style style:name="T68_12" style:family="text">
      <style:text-properties fo:font-size="10pt" style:font-size-asian="10pt" style:font-name-complex="Arial"/>
    </style:style>
    <style:style style:name="T68_13" style:family="text">
      <style:text-properties fo:font-size="10pt" style:font-size-asian="10pt" style:font-name-complex="Arial"/>
    </style:style>
    <style:style style:name="T68_14" style:family="text">
      <style:text-properties fo:font-size="10pt" style:font-size-asian="10pt" style:font-name-complex="Arial" fo:font-weight="bold" style:font-weight-asian="bold" style:font-weight-complex="bold"/>
    </style:style>
    <style:style style:name="T68_15" style:family="text">
      <style:text-properties fo:font-size="10pt" style:font-size-asian="10pt" style:font-name-complex="Arial"/>
    </style:style>
    <style:style style:name="T68_16" style:family="text">
      <style:text-properties fo:font-size="10pt" style:font-size-asian="10pt" style:font-name-complex="Arial"/>
    </style:style>
    <style:style style:name="T68_17" style:family="text">
      <style:text-properties fo:font-size="10pt" style:font-size-asian="10pt" style:font-name-complex="Arial"/>
    </style:style>
    <style:style style:name="T68_18" style:family="text">
      <style:text-properties fo:font-size="10pt" style:font-size-asian="10pt" style:font-name-complex="Arial"/>
    </style:style>
    <style:style style:name="T68_19" style:family="text">
      <style:text-properties fo:font-size="10pt" style:font-size-asian="10pt" style:font-name-complex="Arial"/>
    </style:style>
    <style:style style:name="T68_20" style:family="text">
      <style:text-properties fo:font-size="10pt" style:font-size-asian="10pt" style:font-name-complex="Arial"/>
    </style:style>
    <style:style style:name="T68_21" style:family="text">
      <style:text-properties fo:font-size="10pt" style:font-size-asian="10pt" style:font-name-complex="Arial"/>
    </style:style>
    <style:style style:name="T68_22" style:family="text">
      <style:text-properties fo:font-size="10pt" style:font-size-asian="10pt" style:font-name-complex="Arial"/>
    </style:style>
    <style:style style:name="T68_23" style:family="text">
      <style:text-properties fo:font-size="10pt" style:font-size-asian="10pt" style:font-name-complex="Arial"/>
    </style:style>
    <style:style style:name="T68_24" style:family="text">
      <style:text-properties fo:font-size="10pt" style:font-size-asian="10pt" style:font-name-complex="Arial"/>
    </style:style>
    <style:style style:name="P69" style:family="paragraph" style:parent-style-name="List_20_Paragraph">
      <style:paragraph-properties fo:text-align="justify" fo:margin-bottom="0.212cm" fo:margin-left="0cm"/>
    </style:style>
    <style:style style:name="T69_1" style:family="text">
      <style:text-properties fo:font-size="10pt" style:font-size-asian="10pt" style:font-name-complex="Arial" fo:font-weight="bold" style:font-weight-asian="bold" style:font-weight-complex="bold"/>
    </style:style>
    <style:style style:name="T69_2" style:family="text">
      <style:text-properties fo:font-size="10pt" style:font-size-asian="10pt" style:font-name-complex="Arial"/>
    </style:style>
    <style:style style:name="P70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70_1" style:family="text">
      <style:text-properties fo:font-size="10pt" style:font-size-asian="10pt" style:font-name-complex="Arial"/>
    </style:style>
    <style:style style:name="P71" style:family="paragraph" style:parent-style-name="Heading_20_3">
      <style:paragraph-properties fo:text-align="justify" fo:margin-top="0cm" fo:margin-bottom="0.212cm"/>
      <style:text-properties style:font-name="Arial" fo:font-size="10pt" style:font-size-asian="10pt" style:font-name-complex="Arial" style:font-size-complex="10pt"/>
    </style:style>
    <style:style style:name="T71_1" style:family="text">
      <style:text-properties fo:color="#000000" style:font-name="Arial" fo:font-size="10pt" style:font-size-asian="10pt" style:font-name-complex="Arial" style:font-size-complex="10pt"/>
    </style:style>
    <style:style style:name="T71_2" style:family="text">
      <style:text-properties fo:color="#000000" style:font-name="Arial" fo:font-size="10pt" style:font-size-asian="10pt" style:font-name-complex="Arial" style:font-size-complex="10pt"/>
    </style:style>
    <style:style style:name="P72" style:family="paragraph" style:parent-style-name="List_20_Paragraph">
      <style:paragraph-properties fo:text-align="justify" fo:margin-bottom="0.212cm" fo:margin-left="0cm"/>
    </style:style>
    <style:style style:name="T72_1" style:family="text">
      <style:text-properties fo:font-size="10pt" style:font-size-asian="10pt" style:font-name-complex="Arial" fo:font-weight="bold" style:font-weight-asian="bold" style:font-weight-complex="bold"/>
    </style:style>
    <style:style style:name="T72_2" style:family="text">
      <style:text-properties fo:font-size="10pt" style:font-size-asian="10pt" style:font-name-complex="Arial" fo:font-weight="bold" style:font-weight-asian="bold" style:font-weight-complex="bold"/>
    </style:style>
    <style:style style:name="T72_3" style:family="text">
      <style:text-properties fo:font-size="10pt" style:font-size-asian="10pt" style:font-name-complex="Arial" fo:font-weight="bold" style:font-weight-asian="bold" style:font-weight-complex="bold"/>
    </style:style>
    <style:style style:name="P73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73_1" style:family="text">
      <style:text-properties fo:font-size="10pt" style:font-size-asian="10pt" style:font-name-complex="Arial"/>
    </style:style>
    <style:style style:name="P74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74_1" style:family="text">
      <style:text-properties fo:font-size="10pt" style:font-size-asian="10pt" style:font-name-complex="Arial"/>
    </style:style>
    <style:style style:name="T74_2" style:family="text">
      <style:text-properties fo:font-size="10pt" style:font-size-asian="10pt" style:font-name-complex="Arial"/>
    </style:style>
    <style:style style:name="T74_3" style:family="text">
      <style:text-properties fo:font-size="10pt" style:font-size-asian="10pt" style:font-name-complex="Arial"/>
    </style:style>
    <style:style style:name="P75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5_1" style:family="text">
      <style:text-properties fo:font-size="11pt" style:font-size-asian="11pt" style:font-name-complex="Arial" style:font-size-complex="11pt" fo:font-weight="bold" style:font-weight-asian="bold"/>
    </style:style>
    <style:style style:name="T75_2" style:family="text">
      <style:text-properties fo:font-size="11pt" style:font-size-asian="11pt" style:font-name-complex="Arial" style:font-size-complex="11pt" fo:font-weight="bold" style:font-weight-asian="bold"/>
    </style:style>
    <style:style style:name="P76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 fo:font-weight="bold" style:font-weight-asian="bold" style:font-weight-complex="bold"/>
    </style:style>
    <style:style style:name="Table4" style:family="table">
      <style:table-properties table:align="left" style:width="15.903cm" fo:margin-left="0cm"/>
    </style:style>
    <style:style style:name="Column15" style:family="table-column">
      <style:table-column-properties style:column-width="7.355cm"/>
    </style:style>
    <style:style style:name="Column16" style:family="table-column">
      <style:table-column-properties style:column-width="8.548cm"/>
    </style:style>
    <style:style style:name="Row9" style:family="table-row">
      <style:table-row-properties style:min-row-height="0.529cm"/>
    </style:style>
    <style:style style:name="Cell3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7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9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" style:family="table-row">
      <style:table-row-properties style:min-row-height="0.529cm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List_20_Paragraph">
      <style:paragraph-properties fo:text-indent="-0.199cm" fo:line-height="100%" fo:margin-bottom="0.423cm" fo:margin-left="0.199cm">
        <style:tab-stops>
          <style:tab-stop style:type="left" style:leader-style="none" style:position="11.998cm"/>
          <style:tab-stop style:type="left" style:leader-style="none" style:position="16.549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7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7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7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7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7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79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0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11" style:family="table-row">
      <style:table-row-properties style:min-row-height="0.529cm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List_20_Paragraph">
      <style:paragraph-properties fo:text-indent="-0.199cm" fo:line-height="116%" fo:margin-bottom="0.282cm" fo:margin-left="0.199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2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12" style:family="table-row">
      <style:table-row-properties style:min-row-height="0.529cm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List_20_Paragraph">
      <style:paragraph-properties fo:text-indent="-0.199cm" fo:line-height="100%" fo:margin-bottom="0.423cm" fo:margin-left="0.199cm">
        <style:tab-stops>
          <style:tab-stop style:type="left" style:leader-style="none" style:position="11.998cm"/>
          <style:tab-stop style:type="left" style:leader-style="none" style:position="16.549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3" style:family="table-row">
      <style:table-row-properties style:min-row-height="0.529cm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List_20_Paragraph">
      <style:paragraph-properties fo:text-indent="-0.199cm" fo:line-height="100%" fo:margin-bottom="0.423cm" fo:margin-left="0.199cm">
        <style:tab-stops>
          <style:tab-stop style:type="left" style:leader-style="none" style:position="11.998cm"/>
          <style:tab-stop style:type="left" style:leader-style="none" style:position="16.549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6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4" style:family="table-row">
      <style:table-row-properties style:min-row-height="0.529cm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List_20_Paragraph">
      <style:paragraph-properties fo:text-indent="-0.199cm" fo:line-height="100%" fo:margin-bottom="0.423cm" fo:margin-left="0.199cm">
        <style:tab-stops>
          <style:tab-stop style:type="left" style:leader-style="none" style:position="11.998cm"/>
          <style:tab-stop style:type="left" style:leader-style="none" style:position="16.549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8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8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8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8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8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89" style:family="paragraph" style:parent-style-name="Normal">
      <style:paragraph-properties fo:margin-top="0.212cm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9_1" style:family="text">
      <style:text-properties fo:font-size="11pt" style:font-size-asian="11pt" style:font-size-complex="11pt" fo:font-weight="bold" style:font-weight-asian="bold" style:font-weight-complex="bold"/>
    </style:style>
    <style:style style:name="P90" style:family="paragraph" style:parent-style-name="List_20_Paragraph">
      <style:paragraph-properties fo:text-align="justify" fo:margin-bottom="0.212cm" fo:margin-left="0cm"/>
    </style:style>
    <style:style style:name="T90_1" style:family="text">
      <style:text-properties fo:font-size="10pt" style:font-size-asian="10pt" style:font-name-complex="Arial"/>
    </style:style>
    <style:style style:name="T90_2" style:family="text">
      <style:text-properties fo:font-size="10pt" style:font-size-asian="10pt" style:font-name-complex="Arial"/>
    </style:style>
    <style:style style:name="T90_3" style:family="text">
      <style:text-properties fo:font-size="10pt" style:font-size-asian="10pt" style:font-name-complex="Arial"/>
    </style:style>
    <style:style style:name="T90_4" style:family="text">
      <style:text-properties fo:font-size="10pt" style:font-size-asian="10pt" style:font-name-complex="Arial"/>
    </style:style>
    <style:style style:name="T90_5" style:family="text">
      <style:text-properties fo:font-size="10pt" style:font-size-asian="10pt" style:font-name-complex="Arial"/>
    </style:style>
    <style:style style:name="T90_6" style:family="text">
      <style:text-properties fo:font-size="10pt" style:font-size-asian="10pt" style:font-name-complex="Arial"/>
    </style:style>
    <style:style style:name="T90_7" style:family="text">
      <style:text-properties fo:font-size="10pt" style:font-size-asian="10pt" style:font-name-complex="Arial"/>
    </style:style>
    <style:style style:name="P91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91_1" style:family="text">
      <style:text-properties fo:font-size="10pt" style:font-size-asian="10pt" style:font-name-complex="Arial"/>
    </style:style>
    <style:style style:name="T91_2" style:family="text">
      <style:text-properties fo:font-size="10pt" style:font-size-asian="10pt" style:font-name-complex="Arial"/>
    </style:style>
    <style:style style:name="T91_3" style:family="text">
      <style:text-properties fo:font-size="10pt" style:font-size-asian="10pt" style:font-name-complex="Arial"/>
    </style:style>
    <style:style style:name="P92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92_1" style:family="text">
      <style:text-properties fo:font-size="10pt" style:font-size-asian="10pt" style:font-name-complex="Arial"/>
    </style:style>
    <style:style style:name="T92_2" style:family="text">
      <style:text-properties fo:font-size="10pt" style:font-size-asian="10pt" style:font-name-complex="Arial"/>
    </style:style>
    <style:style style:name="T92_3" style:family="text">
      <style:text-properties fo:font-size="10pt" style:font-size-asian="10pt" style:font-name-complex="Arial"/>
    </style:style>
    <style:style style:name="P93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93_1" style:family="text">
      <style:text-properties fo:font-size="10pt" style:font-size-asian="10pt" style:font-name-complex="Arial"/>
    </style:style>
    <style:style style:name="T93_2" style:family="text">
      <style:text-properties fo:font-size="10pt" style:font-size-asian="10pt" style:font-name-complex="Arial"/>
    </style:style>
    <style:style style:name="T93_3" style:family="text">
      <style:text-properties fo:font-size="10pt" style:font-size-asian="10pt" style:font-name-complex="Arial"/>
    </style:style>
    <style:style style:name="T93_4" style:family="text">
      <style:text-properties fo:font-size="10pt" style:font-size-asian="10pt" style:font-name-complex="Arial"/>
    </style:style>
    <style:style style:name="T93_5" style:family="text">
      <style:text-properties fo:font-size="10pt" style:font-size-asian="10pt" style:font-name-complex="Arial"/>
    </style:style>
    <style:style style:name="P94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94_1" style:family="text">
      <style:text-properties fo:font-size="10pt" style:font-size-asian="10pt" style:font-name-complex="Arial"/>
    </style:style>
    <style:style style:name="T94_2" style:family="text">
      <style:text-properties fo:font-size="10pt" style:font-size-asian="10pt" style:font-name-complex="Arial"/>
    </style:style>
    <style:style style:name="T94_3" style:family="text">
      <style:text-properties fo:font-size="10pt" style:font-size-asian="10pt" style:font-name-complex="Arial"/>
    </style:style>
    <style:style style:name="P95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95_1" style:family="text">
      <style:text-properties fo:font-size="10pt" style:font-size-asian="10pt" style:font-name-complex="Arial"/>
    </style:style>
    <style:style style:name="T95_2" style:family="text">
      <style:text-properties fo:font-size="10pt" style:font-size-asian="10pt" style:font-name-complex="Arial"/>
    </style:style>
    <style:style style:name="T95_3" style:family="text">
      <style:text-properties fo:font-size="10pt" style:font-size-asian="10pt" style:font-name-complex="Arial"/>
    </style:style>
    <style:style style:name="T95_4" style:family="text">
      <style:text-properties fo:font-size="10pt" style:font-size-asian="10pt" style:font-name-complex="Arial"/>
    </style:style>
    <style:style style:name="P96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96_1" style:family="text">
      <style:text-properties fo:font-size="10pt" style:font-size-asian="10pt" style:font-name-complex="Arial"/>
    </style:style>
    <style:style style:name="T96_2" style:family="text">
      <style:text-properties fo:font-size="10pt" style:font-size-asian="10pt" style:font-name-complex="Arial"/>
    </style:style>
    <style:style style:name="T96_3" style:family="text">
      <style:text-properties fo:font-size="10pt" style:font-size-asian="10pt" style:font-name-complex="Arial"/>
    </style:style>
    <style:style style:name="T96_4" style:family="text">
      <style:text-properties fo:font-size="10pt" style:font-size-asian="10pt" style:font-name-complex="Arial"/>
    </style:style>
    <style:style style:name="T96_5" style:family="text">
      <style:text-properties fo:font-size="10pt" style:font-size-asian="10pt" style:font-name-complex="Arial"/>
    </style:style>
    <style:style style:name="P97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97_1" style:family="text">
      <style:text-properties fo:font-size="10pt" style:font-size-asian="10pt" style:font-name-complex="Arial"/>
    </style:style>
    <style:style style:name="T97_2" style:family="text">
      <style:text-properties fo:font-size="10pt" style:font-size-asian="10pt" style:font-name-complex="Arial"/>
    </style:style>
    <style:style style:name="T97_3" style:family="text">
      <style:text-properties fo:font-size="10pt" style:font-size-asian="10pt" style:font-name-complex="Arial"/>
    </style:style>
    <style:style style:name="T97_4" style:family="text">
      <style:text-properties fo:font-size="10pt" style:font-size-asian="10pt" style:font-name-complex="Arial"/>
    </style:style>
    <style:style style:name="T97_5" style:family="text">
      <style:text-properties fo:font-size="10pt" style:font-size-asian="10pt" style:font-name-complex="Arial"/>
    </style:style>
    <style:style style:name="P98" style:family="paragraph" style:parent-style-name="List_20_Paragraph">
      <style:paragraph-properties fo:text-align="justify" fo:margin-bottom="0.212cm" fo:margin-left="1.251cm"/>
    </style:style>
    <style:style style:name="T98_1" style:family="text">
      <style:text-properties fo:font-size="10pt" style:font-size-asian="10pt" style:font-name-complex="Arial" fo:font-weight="bold" style:font-weight-asian="bold"/>
    </style:style>
    <style:style style:name="T98_2" style:family="text">
      <style:text-properties fo:font-size="10pt" style:font-size-asian="10pt" style:font-name-complex="Arial"/>
    </style:style>
    <style:style style:name="T98_3" style:family="text">
      <style:text-properties fo:font-size="10pt" style:font-size-asian="10pt" style:font-name-complex="Arial"/>
    </style:style>
    <style:style style:name="T98_4" style:family="text">
      <style:text-properties fo:font-size="10pt" style:font-size-asian="10pt" style:font-name-complex="Arial"/>
    </style:style>
    <style:style style:name="T98_5" style:family="text">
      <style:text-properties fo:font-size="10pt" style:font-size-asian="10pt" style:font-name-complex="Arial"/>
    </style:style>
    <style:style style:name="T98_6" style:family="text">
      <style:text-properties fo:font-size="10pt" style:font-size-asian="10pt" style:font-name-complex="Arial"/>
    </style:style>
    <style:style style:name="P99" style:family="paragraph" style:parent-style-name="List_20_Paragraph">
      <style:paragraph-properties fo:text-align="justify" fo:margin-bottom="0.212cm"/>
      <style:text-properties fo:font-size="10pt" style:font-size-asian="10pt" style:font-name-complex="Arial"/>
    </style:style>
    <style:style style:name="T99_1" style:family="text">
      <style:text-properties fo:font-size="10pt" style:font-size-asian="10pt" style:font-name-complex="Arial" fo:font-weight="bold" style:font-weight-asian="bold" style:font-weight-complex="bold"/>
    </style:style>
    <style:style style:name="T99_2" style:family="text">
      <style:text-properties fo:font-size="10pt" style:font-size-asian="10pt" style:font-name-complex="Arial" fo:font-weight="bold" style:font-weight-asian="bold" style:font-weight-complex="bold"/>
    </style:style>
    <style:style style:name="T99_3" style:family="text">
      <style:text-properties fo:font-size="10pt" style:font-size-asian="10pt" style:font-name-complex="Arial"/>
    </style:style>
    <style:style style:name="T99_4" style:family="text">
      <style:text-properties fo:font-size="10pt" style:font-size-asian="10pt" style:font-name-complex="Arial"/>
    </style:style>
    <style:style style:name="T99_5" style:family="text">
      <style:text-properties fo:font-size="10pt" style:font-size-asian="10pt" style:font-name-complex="Arial"/>
    </style:style>
    <style:style style:name="T99_6" style:family="text">
      <style:text-properties fo:font-size="10pt" style:font-size-asian="10pt" style:font-name-complex="Arial"/>
    </style:style>
    <style:style style:name="T99_7" style:family="text">
      <style:text-properties fo:font-size="10pt" style:font-size-asian="10pt" style:font-name-complex="Arial"/>
    </style:style>
    <style:style style:name="T99_8" style:family="text">
      <style:text-properties fo:font-size="10pt" style:font-size-asian="10pt" style:font-name-complex="Arial"/>
    </style:style>
    <style:style style:name="P100" style:family="paragraph" style:parent-style-name="List_20_Paragraph">
      <style:paragraph-properties fo:text-align="justify" fo:margin-bottom="0.212cm"/>
      <style:text-properties fo:font-size="10pt" style:font-size-asian="10pt" style:font-name-complex="Arial"/>
    </style:style>
    <style:style style:name="T100_1" style:family="text">
      <style:text-properties fo:font-size="10pt" style:font-size-asian="10pt" style:font-name-complex="Arial" fo:font-weight="bold" style:font-weight-asian="bold" style:font-weight-complex="bold"/>
    </style:style>
    <style:style style:name="T100_2" style:family="text">
      <style:text-properties fo:font-size="10pt" style:font-size-asian="10pt" style:font-name-complex="Arial" fo:font-weight="bold" style:font-weight-asian="bold" style:font-weight-complex="bold"/>
    </style:style>
    <style:style style:name="T100_3" style:family="text">
      <style:text-properties fo:font-size="10pt" style:font-size-asian="10pt" style:font-name-complex="Arial"/>
    </style:style>
    <style:style style:name="T100_4" style:family="text">
      <style:text-properties fo:font-size="10pt" style:font-size-asian="10pt" style:font-name-complex="Arial"/>
    </style:style>
    <style:style style:name="T100_5" style:family="text">
      <style:text-properties fo:font-size="10pt" style:font-size-asian="10pt" style:font-name-complex="Arial"/>
    </style:style>
    <style:style style:name="T100_6" style:family="text">
      <style:text-properties fo:font-size="10pt" style:font-size-asian="10pt" style:font-name-complex="Arial"/>
    </style:style>
    <style:style style:name="T100_7" style:family="text">
      <style:text-properties fo:font-size="10pt" style:font-size-asian="10pt" style:font-name-complex="Arial"/>
    </style:style>
    <style:style style:name="T100_8" style:family="text">
      <style:text-properties fo:font-size="10pt" style:font-size-asian="10pt" style:font-name-complex="Arial"/>
    </style:style>
    <style:style style:name="T100_9" style:family="text">
      <style:text-properties fo:font-size="10pt" style:font-size-asian="10pt" style:font-name-complex="Arial"/>
    </style:style>
    <style:style style:name="P101" style:family="paragraph" style:parent-style-name="List_20_Paragraph">
      <style:paragraph-properties fo:text-align="justify" fo:text-indent="-0.63cm" fo:margin-bottom="0.212cm"/>
      <style:text-properties fo:font-size="10pt" style:font-size-asian="10pt" style:font-name-complex="Arial"/>
    </style:style>
    <style:style style:name="T101_1" style:family="text">
      <style:text-properties fo:font-size="10pt" style:font-size-asian="10pt" style:font-name-complex="Arial" fo:font-weight="bold" style:font-weight-asian="bold" style:font-weight-complex="bold"/>
    </style:style>
    <style:style style:name="T101_2" style:family="text">
      <style:text-properties fo:font-size="10pt" style:font-size-asian="10pt" style:font-name-complex="Arial"/>
    </style:style>
    <style:style style:name="P102" style:family="paragraph" style:parent-style-name="List_20_Paragraph">
      <style:paragraph-properties fo:line-height="108%" fo:margin-bottom="0.282cm" fo:margin-left="0cm"/>
    </style:style>
    <style:style style:name="T10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able5" style:family="table">
      <style:table-properties table:align="left" style:width="15.903cm" fo:margin-left="0cm"/>
    </style:style>
    <style:style style:name="Column17" style:family="table-column">
      <style:table-column-properties style:column-width="3.992cm"/>
    </style:style>
    <style:style style:name="Column18" style:family="table-column">
      <style:table-column-properties style:column-width="11.912cm"/>
    </style:style>
    <style:style style:name="Row15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List_20_Paragraph">
      <style:paragraph-properties fo:line-height="108%" fo:margin-bottom="0.282cm" fo:margin-left="0cm"/>
    </style:style>
    <style:style style:name="T1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00%" fo:margin-bottom="0.212cm"/>
    </style:style>
    <style:style style:name="T1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6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List_20_Paragraph">
      <style:paragraph-properties fo:line-height="108%" fo:margin-bottom="0.282cm" fo:margin-left="0cm"/>
    </style:style>
    <style:style style:name="T1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100%" fo:margin-bottom="0.212cm"/>
    </style:style>
    <style:style style:name="T1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List_20_Paragraph">
      <style:paragraph-properties fo:line-height="108%" fo:margin-bottom="0.282cm" fo:margin-left="0cm"/>
    </style:style>
    <style:style style:name="T1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100%" fo:margin-bottom="0.212cm"/>
    </style:style>
    <style:style style:name="T1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09" style:family="paragraph" style:parent-style-name="Normal">
      <style:paragraph-properties fo:text-indent="-0.63cm" fo:line-height="100%" fo:margin-bottom="0.212cm" fo:margin-left="1.259cm">
        <style:tab-stops>
          <style:tab-stop style:type="left" style:leader-style="none" style:position="0.011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0" style:family="paragraph" style:parent-style-name="Normal">
      <style:paragraph-properties fo:text-indent="-0.63cm" fo:line-height="100%" fo:margin-bottom="0.212cm" fo:margin-left="1.259cm">
        <style:tab-stops>
          <style:tab-stop style:type="left" style:leader-style="none" style:position="0.011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1" style:family="paragraph" style:parent-style-name="Normal">
      <style:paragraph-properties fo:text-indent="-0.63cm" fo:line-height="100%" fo:margin-bottom="0.212cm" fo:margin-left="1.259cm">
        <style:tab-stops>
          <style:tab-stop style:type="left" style:leader-style="none" style:position="0.011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2" style:family="paragraph" style:parent-style-name="Normal">
      <style:paragraph-properties fo:text-indent="-0.63cm" fo:line-height="100%" fo:margin-bottom="0.212cm" fo:margin-left="1.259cm">
        <style:tab-stops>
          <style:tab-stop style:type="left" style:leader-style="none" style:position="0.011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3" style:family="paragraph" style:parent-style-name="Normal">
      <style:paragraph-properties fo:text-indent="-0.63cm" fo:line-height="100%" fo:margin-bottom="0.212cm" fo:margin-left="1.259cm">
        <style:tab-stops>
          <style:tab-stop style:type="left" style:leader-style="none" style:position="0.011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8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List_20_Paragraph">
      <style:paragraph-properties fo:line-height="108%" fo:margin-bottom="0.282cm" fo:margin-left="0cm"/>
    </style:style>
    <style:style style:name="T1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100%" fo:margin-bottom="0.212cm"/>
    </style:style>
    <style:style style:name="T1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6" style:family="paragraph" style:parent-style-name="List_20_Paragraph">
      <style:paragraph-properties fo:text-indent="-0.63cm" fo:line-height="100%" fo:margin-bottom="0.212cm" fo:margin-left="1.259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7" style:family="paragraph" style:parent-style-name="List_20_Paragraph">
      <style:paragraph-properties fo:text-indent="-0.63cm" fo:line-height="100%" fo:margin-bottom="0.212cm" fo:margin-left="1.259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8" style:family="paragraph" style:parent-style-name="List_20_Paragraph">
      <style:paragraph-properties fo:text-indent="-0.63cm" fo:line-height="100%" fo:margin-bottom="0.212cm" fo:margin-left="1.259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9" style:family="paragraph" style:parent-style-name="List_20_Paragraph">
      <style:paragraph-properties fo:text-indent="-0.635cm" fo:line-height="100%" fo:margin-bottom="0.212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9" style:family="table-row"/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List_20_Paragraph">
      <style:paragraph-properties fo:line-height="108%" fo:margin-bottom="0.282cm" fo:margin-left="0cm"/>
    </style:style>
    <style:style style:name="T1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100%" fo:margin-bottom="0.212cm"/>
    </style:style>
    <style:style style:name="T1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0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List_20_Paragraph">
      <style:paragraph-properties fo:line-height="100%" fo:margin-bottom="0.212cm" fo:margin-left="0cm"/>
    </style:style>
    <style:style style:name="T1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line-height="100%" fo:margin-bottom="0.212cm"/>
    </style:style>
    <style:style style:name="T1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1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List_20_Paragraph">
      <style:paragraph-properties fo:line-height="108%" fo:margin-bottom="0.282cm" fo:margin-left="0cm"/>
    </style:style>
    <style:style style:name="T1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4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100%" fo:margin-bottom="0.212cm"/>
    </style:style>
    <style:style style:name="T1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26" style:family="paragraph" style:parent-style-name="List_20_Paragraph">
      <style:paragraph-properties fo:break-before="page" fo:line-height="108%" fo:margin-bottom="0.282cm" fo:margin-left="0cm"/>
    </style:style>
    <style:style style:name="P127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27_1" style:family="text">
      <style:text-properties fo:font-style="normal" style:font-style-asian="normal"/>
    </style:style>
    <style:style style:name="P128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29" style:family="paragraph" style:parent-style-name="Normal"/>
    <style:style style:name="T1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_2" style:family="text"/>
    <style:style style:name="T129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31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131_1" style:family="text">
      <style:text-properties fo:font-size="10pt" style:font-size-asian="10pt" style:font-name-complex="Arial"/>
    </style:style>
    <style:style style:name="T131_2" style:family="text">
      <style:text-properties fo:font-size="10pt" style:font-size-asian="10pt" style:font-name-complex="Arial"/>
    </style:style>
    <style:style style:name="T131_3" style:family="text">
      <style:text-properties fo:font-size="10pt" style:font-size-asian="10pt" style:font-name-complex="Arial"/>
    </style:style>
    <style:style style:name="T131_4" style:family="text">
      <style:text-properties fo:font-style="italic" style:font-style-asian="italic" fo:font-size="10pt" style:font-size-asian="10pt" style:font-name-complex="Arial"/>
    </style:style>
    <style:style style:name="T131_5" style:family="text">
      <style:text-properties fo:font-style="italic" style:font-style-asian="italic" fo:font-size="10pt" style:font-size-asian="10pt" style:font-name-complex="Arial"/>
    </style:style>
    <style:style style:name="T131_6" style:family="text">
      <style:text-properties fo:font-style="italic" style:font-style-asian="italic" fo:font-size="10pt" style:font-size-asian="10pt" style:font-name-complex="Arial"/>
    </style:style>
    <style:style style:name="T131_7" style:family="text">
      <style:text-properties fo:font-size="10pt" style:font-size-asian="10pt" style:font-name-complex="Arial"/>
    </style:style>
    <style:style style:name="T131_8" style:family="text">
      <style:text-properties fo:font-size="10pt" style:font-size-asian="10pt" style:font-name-complex="Arial"/>
    </style:style>
    <style:style style:name="T131_9" style:family="text">
      <style:text-properties fo:font-size="10pt" style:font-size-asian="10pt" style:font-name-complex="Arial"/>
    </style:style>
    <style:style style:name="T131_10" style:family="text">
      <style:text-properties fo:font-style="italic" style:font-style-asian="italic" fo:font-size="10pt" style:font-size-asian="10pt" style:font-name-complex="Arial"/>
    </style:style>
    <style:style style:name="T131_11" style:family="text">
      <style:text-properties fo:font-size="10pt" style:font-size-asian="10pt" style:font-name-complex="Arial"/>
    </style:style>
    <style:style style:name="T131_12" style:family="text">
      <style:text-properties fo:font-size="10pt" style:font-size-asian="10pt" style:font-name-complex="Arial"/>
    </style:style>
    <style:style style:name="T131_13" style:family="text">
      <style:text-properties fo:font-style="italic" style:font-style-asian="italic" fo:font-size="10pt" style:font-size-asian="10pt" style:font-name-complex="Arial"/>
    </style:style>
    <style:style style:name="T131_14" style:family="text">
      <style:text-properties fo:font-size="10pt" style:font-size-asian="10pt" style:font-name-complex="Arial"/>
    </style:style>
    <style:style style:name="T131_15" style:family="text">
      <style:text-properties fo:font-size="10pt" style:font-size-asian="10pt" style:font-name-complex="Arial"/>
    </style:style>
    <style:style style:name="T131_16" style:family="text">
      <style:text-properties fo:font-size="10pt" style:font-size-asian="10pt" style:font-name-complex="Arial"/>
    </style:style>
    <style:style style:name="T131_17" style:family="text">
      <style:text-properties fo:font-size="10pt" style:font-size-asian="10pt" style:font-name-complex="Arial"/>
    </style:style>
    <style:style style:name="P132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132_1" style:family="text">
      <style:text-properties fo:font-size="10pt" style:font-size-asian="10pt" style:font-name-complex="Arial"/>
    </style:style>
    <style:style style:name="T132_2" style:family="text">
      <style:text-properties fo:font-size="10pt" style:font-size-asian="10pt" style:font-name-complex="Arial"/>
    </style:style>
    <style:style style:name="T132_3" style:family="text">
      <style:text-properties fo:font-size="10pt" style:font-size-asian="10pt" style:font-name-complex="Arial"/>
    </style:style>
    <style:style style:name="T132_4" style:family="text">
      <style:text-properties fo:font-size="10pt" style:font-size-asian="10pt" style:font-name-complex="Arial"/>
    </style:style>
    <style:style style:name="P133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133_1" style:family="text">
      <style:text-properties fo:font-size="10pt" style:font-size-asian="10pt" style:font-name-complex="Arial"/>
    </style:style>
    <style:style style:name="P134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134_1" style:family="text">
      <style:text-properties fo:font-size="10pt" style:font-size-asian="10pt" style:font-name-complex="Arial"/>
    </style:style>
    <style:style style:name="P135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135_1" style:family="text">
      <style:text-properties fo:font-size="10pt" style:font-size-asian="10pt" style:font-name-complex="Arial"/>
    </style:style>
    <style:style style:name="T135_2" style:family="text">
      <style:text-properties fo:font-size="10pt" style:font-size-asian="10pt" style:font-name-complex="Arial"/>
    </style:style>
    <style:style style:name="P136" style:family="paragraph" style:parent-style-name="List_20_Paragraph">
      <style:paragraph-properties fo:text-align="justify" fo:text-indent="-0.63cm" fo:margin-bottom="0.212cm" fo:margin-left="1.259cm"/>
      <style:text-properties fo:font-size="10pt" style:font-size-asian="10pt" style:font-name-complex="Arial"/>
    </style:style>
    <style:style style:name="T136_1" style:family="text">
      <style:text-properties fo:font-size="10pt" style:font-size-asian="10pt" style:font-name-complex="Arial"/>
    </style:style>
    <style:style style:name="P137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137_1" style:family="text">
      <style:text-properties fo:font-size="10pt" style:font-size-asian="10pt" style:font-name-complex="Arial"/>
    </style:style>
    <style:style style:name="T137_2" style:family="text">
      <style:text-properties fo:font-size="10pt" style:font-size-asian="10pt" style:font-name-complex="Arial"/>
    </style:style>
    <style:style style:name="T137_3" style:family="text">
      <style:text-properties fo:font-size="10pt" style:font-size-asian="10pt" style:font-name-complex="Arial"/>
    </style:style>
    <style:style style:name="T137_4" style:family="text">
      <style:text-properties fo:font-size="10pt" style:font-size-asian="10pt" style:font-name-complex="Arial"/>
    </style:style>
    <style:style style:name="T137_5" style:family="text">
      <style:text-properties fo:font-size="10pt" style:font-size-asian="10pt" style:font-name-complex="Arial"/>
    </style:style>
    <style:style style:name="T137_6" style:family="text">
      <style:text-properties fo:font-size="10pt" style:font-size-asian="10pt" style:font-name-complex="Arial"/>
    </style:style>
    <style:style style:name="T137_7" style:family="text">
      <style:text-properties fo:font-size="10pt" style:font-size-asian="10pt" style:font-name-complex="Arial"/>
    </style:style>
    <style:style style:name="T137_8" style:family="text">
      <style:text-properties fo:font-size="10pt" style:font-size-asian="10pt" style:font-name-complex="Arial"/>
    </style:style>
    <style:style style:name="T137_9" style:family="text">
      <style:text-properties fo:font-size="10pt" style:font-size-asian="10pt" style:font-name-complex="Arial"/>
    </style:style>
    <style:style style:name="T137_10" style:family="text">
      <style:text-properties fo:font-size="10pt" style:font-size-asian="10pt" style:font-name-complex="Arial"/>
    </style:style>
    <style:style style:name="T137_11" style:family="text">
      <style:text-properties fo:font-size="10pt" style:font-size-asian="10pt" style:font-name-complex="Arial"/>
    </style:style>
    <style:style style:name="T137_12" style:family="text">
      <style:text-properties fo:font-size="10pt" style:font-size-asian="10pt" style:font-name-complex="Arial"/>
    </style:style>
    <style:style style:name="T137_13" style:family="text">
      <style:text-properties fo:font-size="10pt" style:font-size-asian="10pt" style:font-name-complex="Arial"/>
    </style:style>
    <style:style style:name="T137_14" style:family="text">
      <style:text-properties fo:font-size="10pt" style:font-size-asian="10pt" style:font-name-complex="Arial"/>
    </style:style>
    <style:style style:name="T137_15" style:family="text">
      <style:text-properties fo:font-size="10pt" style:font-size-asian="10pt" style:font-name-complex="Arial"/>
    </style:style>
    <style:style style:name="T137_16" style:family="text">
      <style:text-properties fo:font-size="10pt" style:font-size-asian="10pt" style:font-name-complex="Arial"/>
    </style:style>
    <style:style style:name="T137_17" style:family="text">
      <style:text-properties fo:font-size="10pt" style:font-size-asian="10pt" style:font-name-complex="Arial"/>
    </style:style>
    <style:style style:name="T137_18" style:family="text">
      <style:text-properties fo:font-size="10pt" style:font-size-asian="10pt" style:font-name-complex="Arial"/>
    </style:style>
    <style:style style:name="T137_19" style:family="text">
      <style:text-properties fo:font-size="10pt" style:font-size-asian="10pt" style:font-name-complex="Arial"/>
    </style:style>
    <style:style style:name="T137_20" style:family="text">
      <style:text-properties fo:font-size="10pt" style:font-size-asian="10pt" style:font-name-complex="Arial"/>
    </style:style>
    <style:style style:name="T137_21" style:family="text">
      <style:text-properties fo:font-size="10pt" style:font-size-asian="10pt" style:font-name-complex="Arial"/>
    </style:style>
    <style:style style:name="T137_22" style:family="text">
      <style:text-properties fo:font-size="10pt" style:font-size-asian="10pt" style:font-name-complex="Arial"/>
    </style:style>
    <style:style style:name="T137_23" style:family="text">
      <style:text-properties fo:font-size="10pt" style:font-size-asian="10pt" style:font-name-complex="Arial"/>
    </style:style>
    <style:style style:name="T137_24" style:family="text">
      <style:text-properties fo:font-size="10pt" style:font-size-asian="10pt" style:font-name-complex="Arial"/>
    </style:style>
    <style:style style:name="T137_25" style:family="text">
      <style:text-properties fo:font-size="10pt" style:font-size-asian="10pt" style:font-name-complex="Arial"/>
    </style:style>
    <style:style style:name="T137_26" style:family="text">
      <style:text-properties fo:font-size="10pt" style:font-size-asian="10pt" style:font-name-complex="Arial"/>
    </style:style>
    <style:style style:name="T137_27" style:family="text">
      <style:text-properties fo:font-size="10pt" style:font-size-asian="10pt" style:font-name-complex="Arial"/>
    </style:style>
    <style:style style:name="T137_28" style:family="text">
      <style:text-properties fo:font-size="10pt" style:font-size-asian="10pt" style:font-name-complex="Arial"/>
    </style:style>
    <style:style style:name="T137_29" style:family="text">
      <style:text-properties fo:font-size="10pt" style:font-size-asian="10pt" style:font-name-complex="Arial"/>
    </style:style>
    <style:style style:name="T137_30" style:family="text">
      <style:text-properties fo:font-size="10pt" style:font-size-asian="10pt" style:font-name-complex="Arial"/>
    </style:style>
    <style:style style:name="T137_31" style:family="text">
      <style:text-properties fo:font-size="10pt" style:font-size-asian="10pt" style:font-name-complex="Arial"/>
    </style:style>
    <style:style style:name="T137_32" style:family="text">
      <style:text-properties fo:font-size="10pt" style:font-size-asian="10pt" style:font-name-complex="Arial"/>
    </style:style>
    <style:style style:name="T137_33" style:family="text">
      <style:text-properties fo:font-size="10pt" style:font-size-asian="10pt" style:font-name-complex="Arial"/>
    </style:style>
    <style:style style:name="T137_34" style:family="text">
      <style:text-properties fo:font-size="10pt" style:font-size-asian="10pt" style:font-name-complex="Arial"/>
    </style:style>
    <style:style style:name="T137_35" style:family="text">
      <style:text-properties fo:font-size="10pt" style:font-size-asian="10pt" style:font-name-complex="Arial"/>
    </style:style>
    <style:style style:name="T137_36" style:family="text">
      <style:text-properties fo:font-size="10pt" style:font-size-asian="10pt" style:font-name-complex="Arial"/>
    </style:style>
    <style:style style:name="T137_37" style:family="text">
      <style:text-properties fo:font-size="10pt" style:font-size-asian="10pt" style:font-name-complex="Arial"/>
    </style:style>
    <style:style style:name="T137_38" style:family="text">
      <style:text-properties fo:font-size="10pt" style:font-size-asian="10pt" style:font-name-complex="Arial"/>
    </style:style>
    <style:style style:name="T137_39" style:family="text">
      <style:text-properties fo:font-size="10pt" style:font-size-asian="10pt" style:font-name-complex="Arial"/>
    </style:style>
    <style:style style:name="T137_40" style:family="text">
      <style:text-properties fo:font-size="10pt" style:font-size-asian="10pt" style:font-name-complex="Arial"/>
    </style:style>
    <style:style style:name="T137_41" style:family="text">
      <style:text-properties fo:font-size="10pt" style:font-size-asian="10pt" style:font-name-complex="Arial"/>
    </style:style>
    <style:style style:name="T137_42" style:family="text">
      <style:text-properties fo:font-size="10pt" style:font-size-asian="10pt" style:font-name-complex="Arial"/>
    </style:style>
    <style:style style:name="T137_43" style:family="text">
      <style:text-properties fo:font-size="10pt" style:font-size-asian="10pt" style:font-name-complex="Arial"/>
    </style:style>
    <style:style style:name="T137_44" style:family="text">
      <style:text-properties fo:font-size="10pt" style:font-size-asian="10pt" style:font-name-complex="Arial"/>
    </style:style>
    <style:style style:name="T137_45" style:family="text">
      <style:text-properties fo:font-size="10pt" style:font-size-asian="10pt" style:font-name-complex="Arial"/>
    </style:style>
    <style:style style:name="T137_46" style:family="text">
      <style:text-properties fo:font-size="10pt" style:font-size-asian="10pt" style:font-name-complex="Arial"/>
    </style:style>
    <style:style style:name="T137_47" style:family="text">
      <style:text-properties fo:font-size="10pt" style:font-size-asian="10pt" style:font-name-complex="Arial"/>
    </style:style>
    <style:style style:name="T137_48" style:family="text">
      <style:text-properties fo:font-size="10pt" style:font-size-asian="10pt" style:font-name-complex="Arial"/>
    </style:style>
    <style:style style:name="T137_49" style:family="text">
      <style:text-properties fo:font-size="10pt" style:font-size-asian="10pt" style:font-name-complex="Arial"/>
    </style:style>
    <style:style style:name="T137_50" style:family="text">
      <style:text-properties fo:font-size="10pt" style:font-size-asian="10pt" style:font-name-complex="Arial"/>
    </style:style>
    <style:style style:name="T137_51" style:family="text">
      <style:text-properties fo:font-size="10pt" style:font-size-asian="10pt" style:font-name-complex="Arial"/>
    </style:style>
    <style:style style:name="T137_52" style:family="text">
      <style:text-properties fo:font-size="10pt" style:font-size-asian="10pt" style:font-name-complex="Arial"/>
    </style:style>
    <style:style style:name="T137_53" style:family="text">
      <style:text-properties fo:font-size="10pt" style:font-size-asian="10pt" style:font-name-complex="Arial"/>
    </style:style>
    <style:style style:name="T137_54" style:family="text">
      <style:text-properties fo:font-size="10pt" style:font-size-asian="10pt" style:font-name-complex="Arial"/>
    </style:style>
    <style:style style:name="T137_55" style:family="text">
      <style:text-properties fo:font-size="10pt" style:font-size-asian="10pt" style:font-name-complex="Arial"/>
    </style:style>
    <style:style style:name="T137_56" style:family="text">
      <style:text-properties fo:font-size="10pt" style:font-size-asian="10pt" style:font-name-complex="Arial"/>
    </style:style>
    <style:style style:name="T137_57" style:family="text">
      <style:text-properties fo:font-size="10pt" style:font-size-asian="10pt" style:font-name-complex="Arial"/>
    </style:style>
    <style:style style:name="P138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138_1" style:family="text">
      <style:text-properties fo:font-size="10pt" style:font-size-asian="10pt" style:font-name-complex="Arial"/>
    </style:style>
    <style:style style:name="T138_2" style:family="text">
      <style:text-properties fo:font-size="10pt" style:font-size-asian="10pt" style:font-name-complex="Arial"/>
    </style:style>
    <style:style style:name="T138_3" style:family="text">
      <style:text-properties fo:font-size="10pt" style:font-size-asian="10pt" style:font-name-complex="Arial"/>
    </style:style>
    <style:style style:name="T138_4" style:family="text">
      <style:text-properties fo:font-size="10pt" style:font-size-asian="10pt" style:font-name-complex="Arial"/>
    </style:style>
    <style:style style:name="T138_5" style:family="text">
      <style:text-properties fo:font-size="10pt" style:font-size-asian="10pt" style:font-name-complex="Arial"/>
    </style:style>
    <style:style style:name="T138_6" style:family="text">
      <style:text-properties fo:font-size="10pt" style:font-size-asian="10pt" style:font-name-complex="Arial"/>
    </style:style>
    <style:style style:name="T138_7" style:family="text">
      <style:text-properties fo:font-size="10pt" style:font-size-asian="10pt" style:font-name-complex="Arial"/>
    </style:style>
    <style:style style:name="T138_8" style:family="text">
      <style:text-properties fo:font-size="10pt" style:font-size-asian="10pt" style:font-name-complex="Arial"/>
    </style:style>
    <style:style style:name="T138_9" style:family="text">
      <style:text-properties fo:font-size="10pt" style:font-size-asian="10pt" style:font-name-complex="Arial"/>
    </style:style>
    <style:style style:name="T138_10" style:family="text">
      <style:text-properties fo:font-size="10pt" style:font-size-asian="10pt" style:font-name-complex="Arial"/>
    </style:style>
    <style:style style:name="T138_11" style:family="text">
      <style:text-properties fo:font-size="10pt" style:font-size-asian="10pt" style:font-name-complex="Arial"/>
    </style:style>
    <style:style style:name="T138_12" style:family="text">
      <style:text-properties fo:font-size="10pt" style:font-size-asian="10pt" style:font-name-complex="Arial"/>
    </style:style>
    <style:style style:name="T138_13" style:family="text">
      <style:text-properties fo:font-size="10pt" style:font-size-asian="10pt" style:font-name-complex="Arial"/>
    </style:style>
    <style:style style:name="T138_14" style:family="text">
      <style:text-properties fo:font-size="10pt" style:font-size-asian="10pt" style:font-name-complex="Arial"/>
    </style:style>
    <style:style style:name="T138_15" style:family="text">
      <style:text-properties fo:font-size="10pt" style:font-size-asian="10pt" style:font-name-complex="Arial"/>
    </style:style>
    <style:style style:name="T138_16" style:family="text">
      <style:text-properties fo:font-size="10pt" style:font-size-asian="10pt" style:font-name-complex="Arial"/>
    </style:style>
    <style:style style:name="T138_17" style:family="text">
      <style:text-properties fo:font-size="10pt" style:font-size-asian="10pt" style:font-name-complex="Arial"/>
    </style:style>
    <style:style style:name="T138_18" style:family="text">
      <style:text-properties fo:font-size="10pt" style:font-size-asian="10pt" style:font-name-complex="Arial"/>
    </style:style>
    <style:style style:name="T138_19" style:family="text">
      <style:text-properties fo:font-size="10pt" style:font-size-asian="10pt" style:font-name-complex="Arial"/>
    </style:style>
    <style:style style:name="T138_20" style:family="text">
      <style:text-properties fo:font-size="10pt" style:font-size-asian="10pt" style:font-name-complex="Arial"/>
    </style:style>
    <style:style style:name="T138_21" style:family="text">
      <style:text-properties fo:font-size="10pt" style:font-size-asian="10pt" style:font-name-complex="Arial"/>
    </style:style>
    <style:style style:name="T138_22" style:family="text">
      <style:text-properties fo:font-size="10pt" style:font-size-asian="10pt" style:font-name-complex="Arial"/>
    </style:style>
    <style:style style:name="T138_23" style:family="text">
      <style:text-properties fo:font-size="10pt" style:font-size-asian="10pt" style:font-name-complex="Arial"/>
    </style:style>
    <style:style style:name="T138_24" style:family="text">
      <style:text-properties fo:font-size="10pt" style:font-size-asian="10pt" style:font-name-complex="Arial"/>
    </style:style>
    <style:style style:name="T138_25" style:family="text">
      <style:text-properties fo:font-size="10pt" style:font-size-asian="10pt" style:font-name-complex="Arial"/>
    </style:style>
    <style:style style:name="T138_26" style:family="text">
      <style:text-properties fo:font-size="10pt" style:font-size-asian="10pt" style:font-name-complex="Arial"/>
    </style:style>
    <style:style style:name="T138_27" style:family="text">
      <style:text-properties fo:font-size="10pt" style:font-size-asian="10pt" style:font-name-complex="Arial"/>
    </style:style>
    <style:style style:name="T138_28" style:family="text">
      <style:text-properties fo:font-size="10pt" style:font-size-asian="10pt" style:font-name-complex="Arial"/>
    </style:style>
    <style:style style:name="T138_29" style:family="text">
      <style:text-properties fo:font-size="10pt" style:font-size-asian="10pt" style:font-name-complex="Arial"/>
    </style:style>
    <style:style style:name="T138_30" style:family="text">
      <style:text-properties fo:font-size="10pt" style:font-size-asian="10pt" style:font-name-complex="Arial"/>
    </style:style>
    <style:style style:name="T138_31" style:family="text">
      <style:text-properties fo:font-size="10pt" style:font-size-asian="10pt" style:font-name-complex="Arial"/>
    </style:style>
    <style:style style:name="T138_32" style:family="text">
      <style:text-properties fo:font-size="10pt" style:font-size-asian="10pt" style:font-name-complex="Arial"/>
    </style:style>
    <style:style style:name="T138_33" style:family="text">
      <style:text-properties fo:font-size="10pt" style:font-size-asian="10pt" style:font-name-complex="Arial"/>
    </style:style>
    <style:style style:name="T138_34" style:family="text">
      <style:text-properties fo:font-size="10pt" style:font-size-asian="10pt" style:font-name-complex="Arial"/>
    </style:style>
    <style:style style:name="T138_35" style:family="text">
      <style:text-properties fo:font-size="10pt" style:font-size-asian="10pt" style:font-name-complex="Arial"/>
    </style:style>
    <style:style style:name="T138_36" style:family="text">
      <style:text-properties fo:font-size="10pt" style:font-size-asian="10pt" style:font-name-complex="Arial"/>
    </style:style>
    <style:style style:name="P139" style:family="paragraph" style:parent-style-name="Normal">
      <style:paragraph-properties fo:margin-bottom="0.212cm"/>
    </style:style>
    <style:style style:name="T1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9_4" style:family="text">
      <style:text-properties fo:font-size="11pt" style:font-size-asian="11pt" style:font-name-complex="Arial" style:font-size-complex="11pt" fo:font-weight="bold" style:font-weight-asian="bold"/>
    </style:style>
    <style:style style:name="T139_5" style:family="text">
      <style:text-properties fo:font-size="11pt" style:font-size-asian="11pt" style:font-name-complex="Arial" style:font-size-complex="11pt" style:font-weight-complex="bold"/>
    </style:style>
    <style:style style:name="P140" style:family="paragraph" style:parent-style-name="List_20_Paragraph">
      <style:paragraph-properties fo:text-indent="-0.63cm" fo:margin-bottom="0.212cm" fo:margin-left="0cm"/>
    </style:style>
    <style:style style:name="T140_1" style:family="text">
      <style:text-properties fo:color="#000000" fo:font-size="10pt" style:font-size-asian="10pt"/>
    </style:style>
    <style:style style:name="T140_2" style:family="text">
      <style:text-properties fo:color="#000000" fo:font-size="10pt" style:font-size-asian="10pt"/>
    </style:style>
    <style:style style:name="T140_3" style:family="text">
      <style:text-properties fo:color="#000000" fo:font-size="10pt" style:font-size-asian="10pt"/>
    </style:style>
    <style:style style:name="T140_4" style:family="text">
      <style:text-properties fo:color="#000000" fo:font-size="10pt" style:font-size-asian="10pt"/>
    </style:style>
    <style:style style:name="T140_5" style:family="text">
      <style:text-properties fo:color="#000000" fo:font-size="10pt" style:font-size-asian="10pt"/>
    </style:style>
    <style:style style:name="T140_6" style:family="text">
      <style:text-properties fo:color="#000000" fo:font-size="10pt" style:font-size-asian="10pt"/>
    </style:style>
    <style:style style:name="T140_7" style:family="text">
      <style:text-properties fo:color="#000000" fo:font-size="10pt" style:font-size-asian="10pt"/>
    </style:style>
    <style:style style:name="T140_8" style:family="text">
      <style:text-properties fo:color="#000000" fo:font-size="10pt" style:font-size-asian="10pt"/>
    </style:style>
    <style:style style:name="T140_9" style:family="text">
      <style:text-properties fo:color="#000000" fo:font-size="10pt" style:font-size-asian="10pt"/>
    </style:style>
    <style:style style:name="T140_10" style:family="text">
      <style:text-properties fo:color="#000000" fo:font-size="10pt" style:font-size-asian="10pt"/>
    </style:style>
    <style:style style:name="T140_11" style:family="text">
      <style:text-properties fo:font-size="10pt" style:font-size-asian="10pt" style:font-name-complex="Arial"/>
    </style:style>
    <style:style style:name="T140_12" style:family="text">
      <style:text-properties fo:font-size="10pt" style:font-size-asian="10pt" style:font-name-complex="Arial"/>
    </style:style>
    <style:style style:name="T140_13" style:family="text">
      <style:text-properties fo:font-size="10pt" style:font-size-asian="10pt" style:font-name-complex="Arial"/>
    </style:style>
    <style:style style:name="T140_14" style:family="text">
      <style:text-properties fo:font-size="10pt" style:font-size-asian="10pt" style:font-name-complex="Arial"/>
    </style:style>
    <style:style style:name="T140_15" style:family="text">
      <style:text-properties fo:font-size="10pt" style:font-size-asian="10pt" style:font-name-complex="Arial"/>
    </style:style>
    <style:style style:name="T140_16" style:family="text">
      <style:text-properties fo:font-size="10pt" style:font-size-asian="10pt" style:font-name-complex="Arial"/>
    </style:style>
    <style:style style:name="T140_17" style:family="text">
      <style:text-properties fo:font-size="10pt" style:font-size-asian="10pt" style:font-name-complex="Arial"/>
    </style:style>
    <style:style style:name="P141" style:family="paragraph" style:parent-style-name="List_20_Paragraph">
      <style:paragraph-properties fo:margin-bottom="0.212cm" fo:margin-left="0cm"/>
    </style:style>
    <style:style style:name="T141_1" style:family="text">
      <style:text-properties fo:color="#000000" fo:font-size="10pt" style:font-size-asian="10pt"/>
    </style:style>
    <style:style style:name="T141_2" style:family="text">
      <style:text-properties fo:color="#000000" fo:font-size="10pt" style:font-size-asian="10pt"/>
    </style:style>
    <style:style style:name="T141_3" style:family="text">
      <style:text-properties fo:color="#000000" fo:font-size="10pt" style:font-size-asian="10pt"/>
    </style:style>
    <style:style style:name="T141_4" style:family="text">
      <style:text-properties fo:color="#000000" fo:font-size="10pt" style:font-size-asian="10pt"/>
    </style:style>
    <style:style style:name="T141_5" style:family="text">
      <style:text-properties fo:color="#000000" fo:font-size="10pt" style:font-size-asian="10pt"/>
    </style:style>
    <style:style style:name="T141_6" style:family="text">
      <style:text-properties fo:color="#000000" fo:font-size="10pt" style:font-size-asian="10pt"/>
    </style:style>
    <style:style style:name="T141_7" style:family="text">
      <style:text-properties fo:color="#000000" fo:font-size="10pt" style:font-size-asian="10pt"/>
    </style:style>
    <style:style style:name="T141_8" style:family="text">
      <style:text-properties fo:color="#000000" fo:font-size="10pt" style:font-size-asian="10pt"/>
    </style:style>
    <style:style style:name="T141_9" style:family="text">
      <style:text-properties fo:color="#000000" fo:font-size="10pt" style:font-size-asian="10pt"/>
    </style:style>
    <style:style style:name="T141_10" style:family="text">
      <style:text-properties fo:color="#000000" fo:font-size="10pt" style:font-size-asian="10pt"/>
    </style:style>
    <style:style style:name="T141_11" style:family="text">
      <style:text-properties fo:color="#000000" fo:font-size="10pt" style:font-size-asian="10pt"/>
    </style:style>
    <style:style style:name="T141_12" style:family="text">
      <style:text-properties fo:color="#000000" fo:font-size="10pt" style:font-size-asian="10pt"/>
    </style:style>
    <style:style style:name="T141_13" style:family="text">
      <style:text-properties fo:color="#000000" fo:font-size="10pt" style:font-size-asian="10pt"/>
    </style:style>
    <style:style style:name="T141_14" style:family="text">
      <style:text-properties fo:color="#000000" fo:font-size="10pt" style:font-size-asian="10pt"/>
    </style:style>
    <style:style style:name="T141_15" style:family="text">
      <style:text-properties fo:color="#000000" fo:font-size="10pt" style:font-size-asian="10pt"/>
    </style:style>
    <style:style style:name="T141_16" style:family="text">
      <style:text-properties fo:color="#000000" fo:font-size="10pt" style:font-size-asian="10pt"/>
    </style:style>
    <style:style style:name="T141_17" style:family="text">
      <style:text-properties fo:color="#000000" fo:font-size="10pt" style:font-size-asian="10pt"/>
    </style:style>
    <style:style style:name="T141_18" style:family="text">
      <style:text-properties fo:color="#000000" fo:font-size="10pt" style:font-size-asian="10pt"/>
    </style:style>
    <style:style style:name="T141_19" style:family="text">
      <style:text-properties fo:color="#000000" fo:font-size="10pt" style:font-size-asian="10pt"/>
    </style:style>
    <style:style style:name="P142" style:family="paragraph" style:parent-style-name="Normal">
      <style:paragraph-properties fo:margin-bottom="0.212cm"/>
    </style:style>
    <style:style style:name="T142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143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143_1" style:family="text">
      <style:text-properties fo:font-size="10pt" style:font-size-asian="10pt" style:font-name-complex="Arial"/>
    </style:style>
    <style:style style:name="T143_2" style:family="text">
      <style:text-properties fo:font-size="10pt" style:font-size-asian="10pt" style:font-name-complex="Arial"/>
    </style:style>
    <style:style style:name="T143_3" style:family="text">
      <style:text-properties fo:font-size="10pt" style:font-size-asian="10pt" style:font-name-complex="Arial"/>
    </style:style>
    <style:style style:name="T143_4" style:family="text">
      <style:text-properties fo:font-size="10pt" style:font-size-asian="10pt" style:font-name-complex="Arial"/>
    </style:style>
    <style:style style:name="T143_5" style:family="text">
      <style:text-properties fo:font-size="10pt" style:font-size-asian="10pt" style:font-name-complex="Arial"/>
    </style:style>
    <style:style style:name="P144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144_1" style:family="text">
      <style:text-properties fo:font-size="10pt" style:font-size-asian="10pt" style:font-name-complex="Arial"/>
    </style:style>
    <style:style style:name="T144_2" style:family="text">
      <style:text-properties fo:font-size="10pt" style:font-size-asian="10pt" style:font-name-complex="Arial"/>
    </style:style>
    <style:style style:name="T144_3" style:family="text">
      <style:text-properties fo:font-size="10pt" style:font-size-asian="10pt" style:font-name-complex="Arial"/>
    </style:style>
    <style:style style:name="T144_4" style:family="text">
      <style:text-properties fo:font-size="10pt" style:font-size-asian="10pt" style:font-name-complex="Arial"/>
    </style:style>
    <style:style style:name="P145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145_1" style:family="text">
      <style:text-properties fo:font-size="10pt" style:font-size-asian="10pt" style:font-name-complex="Arial"/>
    </style:style>
    <style:style style:name="T145_2" style:family="text">
      <style:text-properties fo:font-size="10pt" style:font-size-asian="10pt" style:font-name-complex="Arial"/>
    </style:style>
    <style:style style:name="T145_3" style:family="text">
      <style:text-properties fo:font-size="10pt" style:font-size-asian="10pt" style:font-name-complex="Arial"/>
    </style:style>
    <style:style style:name="T145_4" style:family="text">
      <style:text-properties fo:font-size="10pt" style:font-size-asian="10pt" style:font-name-complex="Arial"/>
    </style:style>
    <style:style style:name="T145_5" style:family="text">
      <style:text-properties fo:font-size="10pt" style:font-size-asian="10pt" style:font-name-complex="Arial"/>
    </style:style>
    <style:style style:name="P146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146_1" style:family="text">
      <style:text-properties fo:font-size="10pt" style:font-size-asian="10pt" style:font-name-complex="Arial"/>
    </style:style>
    <style:style style:name="T146_2" style:family="text">
      <style:text-properties fo:font-size="10pt" style:font-size-asian="10pt" style:font-name-complex="Arial"/>
    </style:style>
    <style:style style:name="T146_3" style:family="text">
      <style:text-properties fo:font-size="10pt" style:font-size-asian="10pt" style:font-name-complex="Arial"/>
    </style:style>
    <style:style style:name="T146_4" style:family="text">
      <style:text-properties fo:font-size="10pt" style:font-size-asian="10pt" style:font-name-complex="Arial"/>
    </style:style>
    <style:style style:name="T146_5" style:family="text">
      <style:text-properties fo:font-size="10pt" style:font-size-asian="10pt" style:font-name-complex="Arial"/>
    </style:style>
    <style:style style:name="T146_6" style:family="text">
      <style:text-properties fo:font-size="10pt" style:font-size-asian="10pt" style:font-name-complex="Arial"/>
    </style:style>
    <style:style style:name="T146_7" style:family="text">
      <style:text-properties fo:font-size="10pt" style:font-size-asian="10pt" style:font-name-complex="Arial"/>
    </style:style>
    <style:style style:name="T146_8" style:family="text">
      <style:text-properties fo:font-size="10pt" style:font-size-asian="10pt" style:font-name-complex="Arial"/>
    </style:style>
    <style:style style:name="T146_9" style:family="text">
      <style:text-properties fo:font-size="10pt" style:font-size-asian="10pt" style:font-name-complex="Arial"/>
    </style:style>
    <style:style style:name="T146_10" style:family="text">
      <style:text-properties fo:font-size="10pt" style:font-size-asian="10pt" style:font-name-complex="Arial"/>
    </style:style>
    <style:style style:name="T146_11" style:family="text">
      <style:text-properties fo:font-size="10pt" style:font-size-asian="10pt" style:font-name-complex="Arial"/>
    </style:style>
    <style:style style:name="T146_12" style:family="text">
      <style:text-properties fo:font-size="10pt" style:font-size-asian="10pt" style:font-name-complex="Arial"/>
    </style:style>
    <style:style style:name="T146_13" style:family="text">
      <style:text-properties fo:font-size="10pt" style:font-size-asian="10pt" style:font-name-complex="Arial"/>
    </style:style>
    <style:style style:name="T146_14" style:family="text">
      <style:text-properties fo:font-size="10pt" style:font-size-asian="10pt" style:font-name-complex="Arial"/>
    </style:style>
    <style:style style:name="T146_15" style:family="text">
      <style:text-properties fo:font-size="10pt" style:font-size-asian="10pt" style:font-name-complex="Arial"/>
    </style:style>
    <style:style style:name="T146_16" style:family="text">
      <style:text-properties fo:font-size="10pt" style:font-size-asian="10pt" style:font-name-complex="Arial"/>
    </style:style>
    <style:style style:name="P147" style:family="paragraph" style:parent-style-name="List_20_Paragraph">
      <style:paragraph-properties fo:text-align="justify" fo:text-indent="-0.63cm" fo:margin-bottom="0.212cm" fo:margin-left="0cm"/>
    </style:style>
    <style:style style:name="T147_1" style:family="text">
      <style:text-properties fo:font-size="10pt" style:font-size-asian="10pt" style:font-name-complex="Arial"/>
    </style:style>
    <style:style style:name="T147_2" style:family="text">
      <style:text-properties fo:font-size="10pt" style:font-size-asian="10pt" style:font-name-complex="Arial"/>
    </style:style>
    <style:style style:name="T147_3" style:family="text">
      <style:text-properties fo:font-size="10pt" style:font-size-asian="10pt" style:font-name-complex="Arial"/>
    </style:style>
    <style:style style:name="T147_4" style:family="text">
      <style:text-properties fo:font-size="10pt" style:font-size-asian="10pt" style:font-name-complex="Arial"/>
    </style:style>
    <style:style style:name="T147_5" style:family="text">
      <style:text-properties fo:font-size="10pt" style:font-size-asian="10pt" style:font-name-complex="Arial"/>
    </style:style>
    <style:style style:name="T147_6" style:family="text">
      <style:text-properties fo:font-size="10pt" style:font-size-asian="10pt" style:font-name-complex="Arial"/>
    </style:style>
    <style:style style:name="T147_7" style:family="text">
      <style:text-properties fo:font-size="10pt" style:font-size-asian="10pt" style:font-name-complex="Arial"/>
    </style:style>
    <style:style style:name="T147_8" style:family="text">
      <style:text-properties fo:font-size="10pt" style:font-size-asian="10pt" style:font-name-complex="Arial"/>
    </style:style>
    <style:style style:name="T147_9" style:family="text">
      <style:text-properties fo:font-size="10pt" style:font-size-asian="10pt" style:font-name-complex="Arial"/>
    </style:style>
    <style:style style:name="T147_10" style:family="text">
      <style:text-properties fo:font-size="10pt" style:font-size-asian="10pt" style:font-name-complex="Arial"/>
    </style:style>
    <style:style style:name="T147_11" style:family="text">
      <style:text-properties fo:font-size="10pt" style:font-size-asian="10pt" style:font-name-complex="Arial"/>
    </style:style>
    <style:style style:name="T147_12" style:family="text">
      <style:text-properties fo:font-size="10pt" style:font-size-asian="10pt" style:font-name-complex="Arial"/>
    </style:style>
    <style:style style:name="T147_13" style:family="text">
      <style:text-properties fo:font-size="10pt" style:font-size-asian="10pt" style:font-name-complex="Arial"/>
    </style:style>
    <style:style style:name="T147_14" style:family="text">
      <style:text-properties fo:font-size="10pt" style:font-size-asian="10pt" style:font-name-complex="Arial"/>
    </style:style>
    <style:style style:name="T147_15" style:family="text">
      <style:text-properties fo:font-size="10pt" style:font-size-asian="10pt" style:font-name-complex="Arial"/>
    </style:style>
    <style:style style:name="T147_16" style:family="text">
      <style:text-properties fo:font-size="10pt" style:font-size-asian="10pt" style:font-name-complex="Arial"/>
    </style:style>
    <style:style style:name="T147_17" style:family="text">
      <style:text-properties fo:font-size="10pt" style:font-size-asian="10pt" style:font-name-complex="Arial"/>
    </style:style>
    <style:style style:name="P148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148_1" style:family="text">
      <style:text-properties fo:font-size="10pt" style:font-size-asian="10pt" style:font-name-complex="Arial"/>
    </style:style>
    <style:style style:name="T148_2" style:family="text">
      <style:text-properties fo:font-size="10pt" style:font-size-asian="10pt" style:font-name-complex="Arial"/>
    </style:style>
    <style:style style:name="T148_3" style:family="text">
      <style:text-properties fo:font-size="10pt" style:font-size-asian="10pt" style:font-name-complex="Arial"/>
    </style:style>
    <style:style style:name="T148_4" style:family="text">
      <style:text-properties fo:font-size="10pt" style:font-size-asian="10pt" style:font-name-complex="Arial"/>
    </style:style>
    <style:style style:name="T148_5" style:family="text">
      <style:text-properties fo:font-size="10pt" style:font-size-asian="10pt" style:font-name-complex="Arial"/>
    </style:style>
    <style:style style:name="T148_6" style:family="text">
      <style:text-properties fo:font-size="10pt" style:font-size-asian="10pt" style:font-name-complex="Arial"/>
    </style:style>
    <style:style style:name="T148_7" style:family="text">
      <style:text-properties fo:font-size="10pt" style:font-size-asian="10pt" style:font-name-complex="Arial"/>
    </style:style>
    <style:style style:name="T148_8" style:family="text">
      <style:text-properties fo:font-size="10pt" style:font-size-asian="10pt" style:font-name-complex="Arial"/>
    </style:style>
    <style:style style:name="T148_9" style:family="text">
      <style:text-properties fo:font-size="10pt" style:font-size-asian="10pt" style:font-name-complex="Arial"/>
    </style:style>
    <style:style style:name="T148_10" style:family="text">
      <style:text-properties fo:font-size="10pt" style:font-size-asian="10pt" style:font-name-complex="Arial"/>
    </style:style>
    <style:style style:name="T148_11" style:family="text">
      <style:text-properties fo:font-size="10pt" style:font-size-asian="10pt" style:font-name-complex="Arial"/>
    </style:style>
    <style:style style:name="T148_12" style:family="text">
      <style:text-properties fo:font-size="10pt" style:font-size-asian="10pt" style:font-name-complex="Arial"/>
    </style:style>
    <style:style style:name="T148_13" style:family="text">
      <style:text-properties fo:font-size="10pt" style:font-size-asian="10pt" style:font-name-complex="Arial"/>
    </style:style>
    <style:style style:name="T148_14" style:family="text">
      <style:text-properties fo:font-size="10pt" style:font-size-asian="10pt" style:font-name-complex="Arial"/>
    </style:style>
    <style:style style:name="T148_15" style:family="text">
      <style:text-properties fo:font-size="10pt" style:font-size-asian="10pt" style:font-name-complex="Arial"/>
    </style:style>
    <style:style style:name="T148_16" style:family="text">
      <style:text-properties fo:font-size="10pt" style:font-size-asian="10pt" style:font-name-complex="Arial"/>
    </style:style>
    <style:style style:name="T148_17" style:family="text">
      <style:text-properties fo:font-size="10pt" style:font-size-asian="10pt" style:font-name-complex="Arial"/>
    </style:style>
    <style:style style:name="T148_18" style:family="text">
      <style:text-properties fo:font-size="10pt" style:font-size-asian="10pt" style:font-name-complex="Arial"/>
    </style:style>
    <style:style style:name="T148_19" style:family="text">
      <style:text-properties fo:font-size="10pt" style:font-size-asian="10pt" style:font-name-complex="Arial"/>
    </style:style>
    <style:style style:name="T148_20" style:family="text">
      <style:text-properties fo:font-size="10pt" style:font-size-asian="10pt" style:font-name-complex="Arial"/>
    </style:style>
    <style:style style:name="P149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149_1" style:family="text">
      <style:text-properties fo:font-size="10pt" style:font-size-asian="10pt" style:font-name-complex="Arial"/>
    </style:style>
    <style:style style:name="T149_2" style:family="text">
      <style:text-properties fo:font-size="10pt" style:font-size-asian="10pt" style:font-name-complex="Arial"/>
    </style:style>
    <style:style style:name="T149_3" style:family="text">
      <style:text-properties fo:font-size="10pt" style:font-size-asian="10pt" style:font-name-complex="Arial"/>
    </style:style>
    <style:style style:name="T149_4" style:family="text">
      <style:text-properties fo:font-size="10pt" style:font-size-asian="10pt" style:font-name-complex="Arial"/>
    </style:style>
    <style:style style:name="T149_5" style:family="text">
      <style:text-properties fo:font-size="10pt" style:font-size-asian="10pt" style:font-name-complex="Arial"/>
    </style:style>
    <style:style style:name="T149_6" style:family="text">
      <style:text-properties fo:font-size="10pt" style:font-size-asian="10pt" style:font-name-complex="Arial"/>
    </style:style>
    <style:style style:name="T149_7" style:family="text">
      <style:text-properties fo:font-size="10pt" style:font-size-asian="10pt" style:font-name-complex="Arial"/>
    </style:style>
    <style:style style:name="T149_8" style:family="text">
      <style:text-properties fo:font-size="10pt" style:font-size-asian="10pt" style:font-name-complex="Arial"/>
    </style:style>
    <style:style style:name="T149_9" style:family="text">
      <style:text-properties fo:font-size="10pt" style:font-size-asian="10pt" style:font-name-complex="Arial"/>
    </style:style>
    <style:style style:name="P150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150_1" style:family="text">
      <style:text-properties fo:font-size="10pt" style:font-size-asian="10pt" style:font-name-complex="Arial"/>
    </style:style>
    <style:style style:name="T150_2" style:family="text">
      <style:text-properties fo:font-size="10pt" style:font-size-asian="10pt" style:font-name-complex="Arial"/>
    </style:style>
    <style:style style:name="T150_3" style:family="text">
      <style:text-properties fo:font-size="10pt" style:font-size-asian="10pt" style:font-name-complex="Arial"/>
    </style:style>
    <style:style style:name="T150_4" style:family="text">
      <style:text-properties fo:font-size="10pt" style:font-size-asian="10pt" style:font-name-complex="Arial"/>
    </style:style>
    <style:style style:name="T150_5" style:family="text">
      <style:text-properties fo:font-size="10pt" style:font-size-asian="10pt" style:font-name-complex="Arial"/>
    </style:style>
    <style:style style:name="T150_6" style:family="text">
      <style:text-properties fo:font-size="10pt" style:font-size-asian="10pt" style:font-name-complex="Arial"/>
    </style:style>
    <style:style style:name="T150_7" style:family="text">
      <style:text-properties fo:font-size="10pt" style:font-size-asian="10pt" style:font-name-complex="Arial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151" style:family="paragraph" style:parent-style-name="Heading_20_2" style:master-page-name="MasterPage1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51_1" style:family="text">
      <style:text-properties fo:font-style="normal" style:font-style-asian="normal"/>
    </style:style>
    <style:style style:name="T151_2" style:family="text">
      <style:text-properties fo:font-style="normal" style:font-style-asian="normal"/>
    </style:style>
    <style:style style:name="T151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152" style:family="paragraph" style:parent-style-name="Normal">
      <style:text-properties fo:font-size="11pt" style:font-size-asian="11pt" style:font-size-complex="11pt"/>
    </style:style>
    <style:style style:name="Table6" style:family="table">
      <style:table-properties table:align="left" style:width="16.503cm" fo:margin-left="-0.259cm"/>
    </style:style>
    <style:style style:name="Column19" style:family="table-column">
      <style:table-column-properties style:column-width="3.013cm"/>
    </style:style>
    <style:style style:name="Column20" style:family="table-column">
      <style:table-column-properties style:column-width="1.087cm"/>
    </style:style>
    <style:style style:name="Column21" style:family="table-column">
      <style:table-column-properties style:column-width="1.653cm"/>
    </style:style>
    <style:style style:name="Column22" style:family="table-column">
      <style:table-column-properties style:column-width="5.791cm"/>
    </style:style>
    <style:style style:name="Column23" style:family="table-column">
      <style:table-column-properties style:column-width="4.96cm"/>
    </style:style>
    <style:style style:name="Row22" style:family="table-row">
      <style:table-row-properties style:min-row-height="0.863cm"/>
    </style:style>
    <style:style style:name="Cell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100%" fo:margin-bottom="0cm"/>
    </style:style>
    <style:style style:name="T1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23" style:family="table-row">
      <style:table-row-properties style:min-row-height="0.612cm"/>
    </style:style>
    <style:style style:name="Cell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100%" fo:margin-bottom="0cm"/>
    </style:style>
    <style:style style:name="T1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100%" fo:margin-bottom="0cm"/>
    </style:style>
    <style:style style:name="T1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line-height="100%" fo:margin-bottom="0cm"/>
    </style:style>
    <style:style style:name="T158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4" style:family="table-row">
      <style:table-row-properties style:min-row-height="0.609cm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6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6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6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63" style:family="paragraph" style:parent-style-name="Normal">
      <style:text-properties fo:font-weight="bold" style:font-weight-asian="bold"/>
    </style:style>
    <style:style style:name="Table7" style:family="table">
      <style:table-properties table:align="left" style:width="16.494cm" fo:margin-left="0cm"/>
    </style:style>
    <style:style style:name="Column24" style:family="table-column">
      <style:table-column-properties style:column-width="3.36cm"/>
    </style:style>
    <style:style style:name="Column25" style:family="table-column">
      <style:table-column-properties style:column-width="5.071cm"/>
    </style:style>
    <style:style style:name="Column26" style:family="table-column">
      <style:table-column-properties style:column-width="8.063cm"/>
    </style:style>
    <style:style style:name="Row25" style:family="table-row">
      <style:table-row-properties style:min-row-height="0.482cm"/>
    </style:style>
    <style:style style:name="Cell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100%" fo:margin-bottom="0cm"/>
    </style:style>
    <style:style style:name="T1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100%" fo:margin-bottom="0cm"/>
    </style:style>
    <style:style style:name="T1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6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100%" fo:margin-bottom="0cm"/>
    </style:style>
    <style:style style:name="T1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6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70" style:family="paragraph" style:parent-style-name="Normal">
      <style:paragraph-properties fo:line-height="100%" fo:margin-bottom="0cm"/>
    </style:style>
    <style:style style:name="T1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71" style:family="paragraph" style:parent-style-name="List_20_Paragraph">
      <style:paragraph-properties fo:text-indent="-0.3cm" fo:line-height="100%" fo:margin-bottom="0.423cm" fo:margin-left="0.3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72" style:family="paragraph" style:parent-style-name="List_20_Paragraph">
      <style:paragraph-properties fo:line-height="100%" fo:margin-bottom="0.423cm" fo:margin-left="0.3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73" style:family="paragraph" style:parent-style-name="List_20_Paragraph">
      <style:paragraph-properties fo:text-indent="-0.3cm" fo:line-height="100%" fo:margin-bottom="0.423cm" fo:margin-left="0.3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7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75" style:family="paragraph" style:parent-style-name="List_20_Paragraph">
      <style:paragraph-properties fo:text-indent="-0.3cm" fo:line-height="100%" fo:margin-bottom="0.423cm" fo:margin-left="0.3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List_20_Paragraph">
      <style:paragraph-properties fo:line-height="100%" fo:margin-bottom="0.423cm" fo:margin-left="0.3cm"/>
    </style:style>
    <style:style style:name="T17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7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9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179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9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3" style:family="paragraph" style:parent-style-name="Normal">
      <style:paragraph-properties fo:line-height="100%" fo:margin-bottom="0cm"/>
    </style:style>
    <style:style style:name="T1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8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8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8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4" style:family="paragraph" style:parent-style-name="Normal">
      <style:paragraph-properties fo:line-height="100%" fo:margin-bottom="0cm"/>
    </style:style>
    <style:style style:name="T1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7" style:family="paragraph" style:parent-style-name="Normal">
      <style:paragraph-properties fo:line-height="100%" fo:margin-bottom="0cm"/>
    </style:style>
    <style:style style:name="T1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8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91" style:family="paragraph" style:parent-style-name="Normal">
      <style:paragraph-properties fo:text-align="justify" fo:margin-bottom="0.212cm"/>
    </style:style>
    <style:style style:name="T19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92" style:family="paragraph" style:parent-style-name="List_20_Paragraph">
      <style:paragraph-properties fo:text-align="justify" fo:margin-bottom="0.212cm" fo:margin-left="0cm"/>
    </style:style>
    <style:style style:name="T192_1" style:family="text">
      <style:text-properties fo:font-size="10pt" style:font-size-asian="10pt" style:font-name-complex="Arial" style:font-weight-complex="bold"/>
    </style:style>
    <style:style style:name="T192_2" style:family="text">
      <style:text-properties fo:font-size="10pt" style:font-size-asian="10pt" style:font-name-complex="Arial" style:font-weight-complex="bold"/>
    </style:style>
    <style:style style:name="T192_3" style:family="text">
      <style:text-properties fo:font-size="10pt" style:font-size-asian="10pt" style:font-name-complex="Arial"/>
    </style:style>
    <style:style style:name="T192_4" style:family="text">
      <style:text-properties fo:font-size="10pt" style:font-size-asian="10pt" style:font-name-complex="Arial" style:font-weight-complex="bold"/>
    </style:style>
    <style:style style:name="T192_5" style:family="text">
      <style:text-properties fo:font-size="10pt" style:font-size-asian="10pt" style:font-name-complex="Arial" style:font-weight-complex="bold"/>
    </style:style>
    <style:style style:name="T192_6" style:family="text">
      <style:text-properties fo:font-size="10pt" style:font-size-asian="10pt" style:font-name-complex="Arial" style:font-weight-complex="bold"/>
    </style:style>
    <style:style style:name="T192_7" style:family="text">
      <style:text-properties fo:font-size="10pt" style:font-size-asian="10pt" style:font-name-complex="Arial" style:font-weight-complex="bold"/>
    </style:style>
    <style:style style:name="T192_8" style:family="text">
      <style:text-properties fo:font-size="10pt" style:font-size-asian="10pt" style:font-name-complex="Arial" style:font-weight-complex="bold"/>
    </style:style>
    <style:style style:name="T192_9" style:family="text">
      <style:text-properties fo:font-size="10pt" style:font-size-asian="10pt" style:font-name-complex="Arial"/>
    </style:style>
    <style:style style:name="P193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193_1" style:family="text">
      <style:text-properties fo:font-size="10pt" style:font-size-asian="10pt" style:font-name-complex="Arial"/>
    </style:style>
    <style:style style:name="T193_2" style:family="text">
      <style:text-properties fo:font-size="10pt" style:font-size-asian="10pt" style:font-name-complex="Arial"/>
    </style:style>
    <style:style style:name="T193_3" style:family="text">
      <style:text-properties fo:font-size="10pt" style:font-size-asian="10pt" style:font-name-complex="Arial"/>
    </style:style>
    <style:style style:name="T193_4" style:family="text">
      <style:text-properties fo:font-size="10pt" style:font-size-asian="10pt" style:font-name-complex="Arial"/>
    </style:style>
    <style:style style:name="T193_5" style:family="text">
      <style:text-properties fo:font-size="10pt" style:font-size-asian="10pt" style:font-name-complex="Arial"/>
    </style:style>
    <style:style style:name="T193_6" style:family="text">
      <style:text-properties fo:font-size="10pt" style:font-size-asian="10pt" style:font-name-complex="Arial"/>
    </style:style>
    <style:style style:name="T193_7" style:family="text">
      <style:text-properties fo:font-size="10pt" style:font-size-asian="10pt" style:font-name-complex="Arial"/>
    </style:style>
    <style:style style:name="T193_8" style:family="text">
      <style:text-properties fo:font-size="10pt" style:font-size-asian="10pt" style:font-name-complex="Arial"/>
    </style:style>
    <style:style style:name="T193_9" style:family="text">
      <style:text-properties fo:font-size="10pt" style:font-size-asian="10pt" style:font-name-complex="Arial"/>
    </style:style>
    <style:style style:name="T193_10" style:family="text">
      <style:text-properties fo:font-size="10pt" style:font-size-asian="10pt" style:font-name-complex="Arial"/>
    </style:style>
    <style:style style:name="T193_11" style:family="text">
      <style:text-properties fo:font-size="10pt" style:font-size-asian="10pt" style:font-name-complex="Arial"/>
    </style:style>
    <style:style style:name="T193_12" style:family="text">
      <style:text-properties fo:font-size="10pt" style:font-size-asian="10pt" style:font-name-complex="Arial"/>
    </style:style>
    <style:style style:name="P194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194_1" style:family="text">
      <style:text-properties fo:font-size="10pt" style:font-size-asian="10pt" style:font-name-complex="Arial"/>
    </style:style>
    <style:style style:name="T194_2" style:family="text">
      <style:text-properties fo:font-size="10pt" style:font-size-asian="10pt" style:font-name-complex="Arial"/>
    </style:style>
    <style:style style:name="T194_3" style:family="text">
      <style:text-properties fo:font-size="10pt" style:font-size-asian="10pt" style:font-name-complex="Arial"/>
    </style:style>
    <style:style style:name="T194_4" style:family="text">
      <style:text-properties fo:font-size="10pt" style:font-size-asian="10pt" style:font-name-complex="Arial"/>
    </style:style>
    <style:style style:name="T194_5" style:family="text">
      <style:text-properties fo:font-size="10pt" style:font-size-asian="10pt" style:font-name-complex="Arial"/>
    </style:style>
    <style:style style:name="T194_6" style:family="text">
      <style:text-properties fo:font-size="10pt" style:font-size-asian="10pt" style:font-name-complex="Arial"/>
    </style:style>
    <style:style style:name="T194_7" style:family="text">
      <style:text-properties fo:font-size="10pt" style:font-size-asian="10pt" style:font-name-complex="Arial"/>
    </style:style>
    <style:style style:name="T194_8" style:family="text">
      <style:text-properties fo:font-size="10pt" style:font-size-asian="10pt" style:font-name-complex="Arial"/>
    </style:style>
    <style:style style:name="T194_9" style:family="text">
      <style:text-properties fo:font-size="10pt" style:font-size-asian="10pt" style:font-name-complex="Arial"/>
    </style:style>
    <style:style style:name="P195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195_1" style:family="text">
      <style:text-properties fo:font-size="10pt" style:font-size-asian="10pt" style:font-name-complex="Arial"/>
    </style:style>
    <style:style style:name="T195_2" style:family="text">
      <style:text-properties fo:font-size="10pt" style:font-size-asian="10pt" style:font-name-complex="Arial"/>
    </style:style>
    <style:style style:name="T195_3" style:family="text">
      <style:text-properties fo:font-size="10pt" style:font-size-asian="10pt" style:font-name-complex="Arial"/>
    </style:style>
    <style:style style:name="T195_4" style:family="text">
      <style:text-properties fo:font-size="10pt" style:font-size-asian="10pt" style:font-name-complex="Arial"/>
    </style:style>
    <style:style style:name="T195_5" style:family="text">
      <style:text-properties fo:font-size="10pt" style:font-size-asian="10pt" style:font-name-complex="Arial"/>
    </style:style>
    <style:style style:name="T195_6" style:family="text">
      <style:text-properties fo:font-size="10pt" style:font-size-asian="10pt" style:font-name-complex="Arial"/>
    </style:style>
    <style:style style:name="T195_7" style:family="text">
      <style:text-properties fo:font-size="10pt" style:font-size-asian="10pt" style:font-name-complex="Arial"/>
    </style:style>
    <style:style style:name="T195_8" style:family="text">
      <style:text-properties fo:font-size="10pt" style:font-size-asian="10pt" style:font-name-complex="Arial"/>
    </style:style>
    <style:style style:name="T195_9" style:family="text">
      <style:text-properties fo:font-size="10pt" style:font-size-asian="10pt" style:font-name-complex="Arial"/>
    </style:style>
    <style:style style:name="T195_10" style:family="text">
      <style:text-properties fo:font-size="10pt" style:font-size-asian="10pt" style:font-name-complex="Arial"/>
    </style:style>
    <style:style style:name="T195_11" style:family="text">
      <style:text-properties fo:font-size="10pt" style:font-size-asian="10pt" style:font-name-complex="Arial"/>
    </style:style>
    <style:style style:name="P196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196_1" style:family="text">
      <style:text-properties fo:font-size="10pt" style:font-size-asian="10pt" style:font-name-complex="Arial"/>
    </style:style>
    <style:style style:name="P197" style:family="paragraph" style:parent-style-name="Normal">
      <style:paragraph-properties fo:text-align="justify" fo:margin-bottom="0.212cm"/>
    </style:style>
    <style:style style:name="T197_1" style:family="text">
      <style:text-properties fo:font-size="11pt" style:font-size-asian="11pt" style:font-size-complex="11pt" fo:font-weight="bold" style:font-weight-asian="bold"/>
    </style:style>
    <style:style style:name="T197_2" style:family="text">
      <style:text-properties fo:font-size="11pt" style:font-size-asian="11pt" style:font-size-complex="11pt" fo:font-weight="bold" style:font-weight-asian="bold"/>
    </style:style>
    <style:style style:name="T197_3" style:family="text">
      <style:text-properties fo:font-size="11pt" style:font-size-asian="11pt" style:font-size-complex="11pt" fo:font-weight="bold" style:font-weight-asian="bold"/>
    </style:style>
    <style:style style:name="T197_4" style:family="text">
      <style:text-properties fo:font-size="11pt" style:font-size-asian="11pt" style:font-size-complex="11pt" fo:font-weight="bold" style:font-weight-asian="bold"/>
    </style:style>
    <style:style style:name="T197_5" style:family="text">
      <style:text-properties fo:font-size="11pt" style:font-size-asian="11pt" style:font-size-complex="11pt" fo:font-weight="bold" style:font-weight-asian="bold"/>
    </style:style>
    <style:style style:name="T197_6" style:family="text">
      <style:text-properties fo:font-size="11pt" style:font-size-asian="11pt" style:font-size-complex="11pt" fo:font-weight="bold" style:font-weight-asian="bold"/>
    </style:style>
    <style:style style:name="P198" style:family="paragraph" style:parent-style-name="List_20_Paragraph">
      <style:paragraph-properties fo:margin-bottom="0.212cm" fo:margin-left="0cm"/>
      <style:text-properties fo:font-size="10pt" style:font-size-asian="10pt" style:font-name-complex="Arial"/>
    </style:style>
    <style:style style:name="T198_1" style:family="text">
      <style:text-properties fo:font-size="10pt" style:font-size-asian="10pt" style:font-name-complex="Arial"/>
    </style:style>
    <style:style style:name="T198_2" style:family="text">
      <style:text-properties fo:font-size="10pt" style:font-size-asian="10pt" style:font-name-complex="Arial"/>
    </style:style>
    <style:style style:name="T198_3" style:family="text">
      <style:text-properties fo:font-size="10pt" style:font-size-asian="10pt" style:font-name-complex="Arial"/>
    </style:style>
    <style:style style:name="P199" style:family="paragraph" style:parent-style-name="List_20_Paragraph">
      <style:paragraph-properties fo:margin-bottom="0.212cm" fo:margin-left="0cm"/>
      <style:text-properties fo:font-size="10pt" style:font-size-asian="10pt" style:font-name-complex="Arial"/>
    </style:style>
    <style:style style:name="T199_1" style:family="text">
      <style:text-properties fo:font-size="10pt" style:font-size-asian="10pt" style:font-name-complex="Arial"/>
    </style:style>
    <style:style style:name="T199_2" style:family="text">
      <style:text-properties fo:font-size="10pt" style:font-size-asian="10pt" style:font-name-complex="Arial"/>
    </style:style>
    <style:style style:name="T199_3" style:family="text">
      <style:text-properties fo:font-size="10pt" style:font-size-asian="10pt" style:font-name-complex="Arial"/>
    </style:style>
    <style:style style:name="P200" style:family="paragraph" style:parent-style-name="List_20_Paragraph">
      <style:paragraph-properties fo:margin-bottom="0.212cm" fo:margin-left="0cm"/>
      <style:text-properties fo:font-size="10pt" style:font-size-asian="10pt" style:font-name-complex="Arial"/>
    </style:style>
    <style:style style:name="T200_1" style:family="text">
      <style:text-properties fo:font-size="10pt" style:font-size-asian="10pt" style:font-name-complex="Arial"/>
    </style:style>
    <style:style style:name="T200_2" style:family="text">
      <style:text-properties fo:font-size="10pt" style:font-size-asian="10pt" style:font-name-complex="Arial"/>
    </style:style>
    <style:style style:name="T200_3" style:family="text">
      <style:text-properties fo:font-size="10pt" style:font-size-asian="10pt" style:font-name-complex="Arial"/>
    </style:style>
    <style:style style:name="T200_4" style:family="text">
      <style:text-properties fo:font-size="10pt" style:font-size-asian="10pt" style:font-name-complex="Arial"/>
    </style:style>
    <style:style style:name="P201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201_1" style:family="text">
      <style:text-properties fo:font-size="10pt" style:font-size-asian="10pt" style:font-name-complex="Arial"/>
    </style:style>
    <style:style style:name="T201_2" style:family="text">
      <style:text-properties fo:font-size="10pt" style:font-size-asian="10pt" style:font-name-complex="Arial"/>
    </style:style>
    <style:style style:name="T201_3" style:family="text">
      <style:text-properties fo:font-size="10pt" style:font-size-asian="10pt" style:font-name-complex="Arial"/>
    </style:style>
    <style:style style:name="T201_4" style:family="text">
      <style:text-properties fo:font-size="10pt" style:font-size-asian="10pt" style:font-name-complex="Arial"/>
    </style:style>
    <style:style style:name="T201_5" style:family="text">
      <style:text-properties fo:font-size="10pt" style:font-size-asian="10pt" style:font-name-complex="Arial"/>
    </style:style>
    <style:style style:name="T201_6" style:family="text">
      <style:text-properties fo:font-size="10pt" style:font-size-asian="10pt" style:font-name-complex="Arial"/>
    </style:style>
    <style:style style:name="T201_7" style:family="text">
      <style:text-properties fo:font-size="10pt" style:font-size-asian="10pt" style:font-name-complex="Arial"/>
    </style:style>
    <style:style style:name="T201_8" style:family="text">
      <style:text-properties fo:font-size="10pt" style:font-size-asian="10pt" style:font-name-complex="Arial"/>
    </style:style>
    <style:style style:name="T201_9" style:family="text">
      <style:text-properties fo:font-size="10pt" style:font-size-asian="10pt" style:font-name-complex="Arial"/>
    </style:style>
    <style:style style:name="T201_10" style:family="text">
      <style:text-properties fo:font-size="10pt" style:font-size-asian="10pt" style:font-name-complex="Arial"/>
    </style:style>
    <style:style style:name="T201_11" style:family="text">
      <style:text-properties fo:font-size="10pt" style:font-size-asian="10pt" style:font-name-complex="Arial"/>
    </style:style>
    <style:style style:name="T201_12" style:family="text">
      <style:text-properties fo:font-size="10pt" style:font-size-asian="10pt" style:font-name-complex="Arial"/>
    </style:style>
    <style:style style:name="T201_13" style:family="text">
      <style:text-properties fo:font-size="10pt" style:font-size-asian="10pt" style:font-name-complex="Arial"/>
    </style:style>
    <style:style style:name="T201_14" style:family="text">
      <style:text-properties fo:font-size="10pt" style:font-size-asian="10pt" style:font-name-complex="Arial"/>
    </style:style>
    <style:style style:name="T201_15" style:family="text">
      <style:text-properties fo:font-size="10pt" style:font-size-asian="10pt" style:font-name-complex="Arial"/>
    </style:style>
    <style:style style:name="T201_16" style:family="text">
      <style:text-properties fo:font-size="10pt" style:font-size-asian="10pt" style:font-name-complex="Arial"/>
    </style:style>
    <style:style style:name="T201_17" style:family="text">
      <style:text-properties fo:font-size="10pt" style:font-size-asian="10pt" style:font-name-complex="Arial"/>
    </style:style>
    <style:style style:name="T201_18" style:family="text">
      <style:text-properties fo:font-size="10pt" style:font-size-asian="10pt" style:font-name-complex="Arial"/>
    </style:style>
    <style:style style:name="T201_19" style:family="text">
      <style:text-properties fo:font-size="10pt" style:font-size-asian="10pt" style:font-name-complex="Arial"/>
    </style:style>
    <style:style style:name="P202" style:family="paragraph" style:parent-style-name="Normal">
      <style:paragraph-properties fo:text-align="justify" fo:margin-bottom="0.212cm"/>
    </style:style>
    <style:style style:name="T20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03" style:family="paragraph" style:parent-style-name="List_20_Paragraph">
      <style:paragraph-properties fo:text-align="justify" fo:margin-left="0cm" fo:hyphenation-ladder-count="no-limit">
        <style:tab-stops>
          <style:tab-stop style:type="left" style:leader-style="none" style:position="15.372cm"/>
          <style:tab-stop style:type="left" style:leader-style="none" style:position="19.923cm"/>
        </style:tab-stops>
      </style:paragraph-properties>
      <style:text-properties fo:font-size="10pt" style:font-size-asian="10pt" fo:hyphenate="false" fo:hyphenation-remain-char-count="2" fo:hyphenation-push-char-count="2"/>
    </style:style>
    <style:style style:name="T203_1" style:family="text">
      <style:text-properties fo:font-size="10pt" style:font-size-asian="10pt"/>
    </style:style>
    <style:style style:name="T203_2" style:family="text">
      <style:text-properties fo:font-size="10pt" style:font-size-asian="10pt"/>
    </style:style>
    <style:style style:name="Table8" style:family="table">
      <style:table-properties table:align="left" style:width="16.503cm" fo:margin-left="-0.259cm"/>
    </style:style>
    <style:style style:name="Column27" style:family="table-column">
      <style:table-column-properties style:column-width="3.013cm"/>
    </style:style>
    <style:style style:name="Column28" style:family="table-column">
      <style:table-column-properties style:column-width="1.087cm"/>
    </style:style>
    <style:style style:name="Column29" style:family="table-column">
      <style:table-column-properties style:column-width="1.653cm"/>
    </style:style>
    <style:style style:name="Column30" style:family="table-column">
      <style:table-column-properties style:column-width="5.791cm"/>
    </style:style>
    <style:style style:name="Column31" style:family="table-column">
      <style:table-column-properties style:column-width="4.96cm"/>
    </style:style>
    <style:style style:name="Row28" style:family="table-row">
      <style:table-row-properties style:min-row-height="0.863cm"/>
    </style:style>
    <style:style style:name="Cell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29" style:family="table-row">
      <style:table-row-properties style:min-row-height="0.612cm"/>
    </style:style>
    <style:style style:name="Cell8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00%" fo:margin-bottom="0cm"/>
    </style:style>
    <style:style style:name="T2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100%" fo:margin-bottom="0cm"/>
    </style:style>
    <style:style style:name="T2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line-height="100%" fo:margin-bottom="0cm"/>
    </style:style>
    <style:style style:name="T209_1" style:family="text">
      <style:text-properties style:font-style-complex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0" style:family="table-row">
      <style:table-row-properties style:min-row-height="0.609cm"/>
    </style:style>
    <style:style style:name="Cell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line-height="100%" fo:margin-bottom="0cm"/>
    </style:style>
    <style:style style:name="T2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line-height="100%" fo:margin-bottom="0cm"/>
    </style:style>
    <style:style style:name="T2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line-height="100%" fo:margin-bottom="0cm"/>
    </style:style>
    <style:style style:name="T2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line-height="100%" fo:margin-bottom="0cm"/>
    </style:style>
    <style:style style:name="T2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14" style:family="paragraph" style:parent-style-name="Normal">
      <style:text-properties fo:font-weight="bold" style:font-weight-asian="bold"/>
    </style:style>
    <style:style style:name="Table9" style:family="table">
      <style:table-properties table:align="left" style:width="16.494cm" fo:margin-left="0cm"/>
    </style:style>
    <style:style style:name="Column32" style:family="table-column">
      <style:table-column-properties style:column-width="2.759cm"/>
    </style:style>
    <style:style style:name="Column33" style:family="table-column">
      <style:table-column-properties style:column-width="5.251cm"/>
    </style:style>
    <style:style style:name="Column34" style:family="table-column">
      <style:table-column-properties style:column-width="8.484cm"/>
    </style:style>
    <style:style style:name="Row31" style:family="table-row">
      <style:table-row-properties style:min-row-height="0.482cm"/>
    </style:style>
    <style:style style:name="Cell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line-height="100%" fo:margin-bottom="0cm"/>
    </style:style>
    <style:style style:name="T2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line-height="100%" fo:margin-bottom="0cm"/>
    </style:style>
    <style:style style:name="T2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line-height="100%" fo:margin-bottom="0cm"/>
    </style:style>
    <style:style style:name="T2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2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line-height="100%" fo:margin-bottom="0cm"/>
    </style:style>
    <style:style style:name="T2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8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1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8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line-height="100%" fo:margin-bottom="0cm"/>
    </style:style>
    <style:style style:name="T2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0" style:family="paragraph" style:parent-style-name="Normal">
      <style:paragraph-properties fo:line-height="100%" fo:margin-bottom="0cm"/>
    </style:style>
    <style:style style:name="T2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1" style:family="paragraph" style:parent-style-name="Normal">
      <style:paragraph-properties fo:line-height="100%" fo:margin-bottom="0cm"/>
    </style:style>
    <style:style style:name="T2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3" style:family="paragraph" style:parent-style-name="Normal">
      <style:paragraph-properties fo:line-height="100%" fo:margin-bottom="0cm"/>
    </style:style>
    <style:style style:name="T2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4" style:family="paragraph" style:parent-style-name="Normal">
      <style:paragraph-properties fo:line-height="100%" fo:margin-bottom="0cm"/>
    </style:style>
    <style:style style:name="T2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6" style:family="paragraph" style:parent-style-name="Normal">
      <style:paragraph-properties fo:line-height="100%" fo:margin-bottom="0cm"/>
    </style:style>
    <style:style style:name="T2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7" style:family="paragraph" style:parent-style-name="Normal">
      <style:paragraph-properties fo:line-height="100%" fo:margin-bottom="0cm"/>
    </style:style>
    <style:style style:name="T2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line-height="100%" fo:margin-bottom="0cm"/>
    </style:style>
    <style:style style:name="T2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30" style:family="paragraph" style:parent-style-name="Normal">
      <style:paragraph-properties fo:line-height="100%" fo:margin-bottom="0cm"/>
    </style:style>
    <style:style style:name="T2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3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3" style:family="table-row"/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line-height="100%" fo:margin-bottom="0cm"/>
    </style:style>
    <style:style style:name="T2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2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3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line-height="100%" fo:margin-bottom="0cm"/>
    </style:style>
    <style:style style:name="T2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36" style:family="paragraph" style:parent-style-name="Normal">
      <style:paragraph-properties fo:text-align="justify" fo:margin-bottom="0.212cm"/>
    </style:style>
    <style:style style:name="T23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37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 style:font-weight-complex="bold"/>
    </style:style>
    <style:style style:name="T237_1" style:family="text">
      <style:text-properties fo:font-size="10pt" style:font-size-asian="10pt" style:font-name-complex="Arial" style:font-weight-complex="bold"/>
    </style:style>
    <style:style style:name="T237_2" style:family="text">
      <style:text-properties fo:font-size="10pt" style:font-size-asian="10pt" style:font-name-complex="Arial" style:font-weight-complex="bold"/>
    </style:style>
    <style:style style:name="P238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 style:font-weight-complex="bold"/>
    </style:style>
    <style:style style:name="T238_1" style:family="text">
      <style:text-properties fo:font-size="10pt" style:font-size-asian="10pt" style:font-name-complex="Arial" style:font-weight-complex="bold"/>
    </style:style>
    <style:style style:name="T238_2" style:family="text">
      <style:text-properties fo:font-size="10pt" style:font-size-asian="10pt" style:font-name-complex="Arial" style:font-weight-complex="bold"/>
    </style:style>
    <style:style style:name="T238_3" style:family="text">
      <style:text-properties fo:font-size="10pt" style:font-size-asian="10pt" style:font-name-complex="Arial" style:font-weight-complex="bold"/>
    </style:style>
    <style:style style:name="T238_4" style:family="text">
      <style:text-properties fo:font-size="10pt" style:font-size-asian="10pt" style:font-name-complex="Arial" style:font-weight-complex="bold"/>
    </style:style>
    <style:style style:name="T238_5" style:family="text">
      <style:text-properties fo:font-size="10pt" style:font-size-asian="10pt" style:font-name-complex="Arial" style:font-weight-complex="bold"/>
    </style:style>
    <style:style style:name="T238_6" style:family="text">
      <style:text-properties fo:font-size="10pt" style:font-size-asian="10pt" style:font-name-complex="Arial" style:font-weight-complex="bold"/>
    </style:style>
    <style:style style:name="T238_7" style:family="text">
      <style:text-properties fo:font-size="10pt" style:font-size-asian="10pt" style:font-name-complex="Arial" style:font-weight-complex="bold"/>
    </style:style>
    <style:style style:name="T238_8" style:family="text">
      <style:text-properties fo:font-size="10pt" style:font-size-asian="10pt" style:font-name-complex="Arial" style:font-weight-complex="bold"/>
    </style:style>
    <style:style style:name="T238_9" style:family="text">
      <style:text-properties fo:font-size="10pt" style:font-size-asian="10pt" style:font-name-complex="Arial" style:font-weight-complex="bold"/>
    </style:style>
    <style:style style:name="T238_10" style:family="text">
      <style:text-properties fo:font-size="10pt" style:font-size-asian="10pt" style:font-name-complex="Arial" style:font-weight-complex="bold"/>
    </style:style>
    <style:style style:name="T238_11" style:family="text">
      <style:text-properties fo:font-size="10pt" style:font-size-asian="10pt" style:font-name-complex="Arial" style:font-weight-complex="bold"/>
    </style:style>
    <style:style style:name="T238_12" style:family="text">
      <style:text-properties fo:font-size="10pt" style:font-size-asian="10pt" style:font-name-complex="Arial" style:font-weight-complex="bold"/>
    </style:style>
    <style:style style:name="T238_13" style:family="text">
      <style:text-properties fo:font-size="10pt" style:font-size-asian="10pt" style:font-name-complex="Arial" style:font-weight-complex="bold"/>
    </style:style>
    <style:style style:name="T238_14" style:family="text">
      <style:text-properties fo:font-size="10pt" style:font-size-asian="10pt" style:font-name-complex="Arial" style:font-weight-complex="bold"/>
    </style:style>
    <style:style style:name="T238_15" style:family="text">
      <style:text-properties fo:font-size="10pt" style:font-size-asian="10pt" style:font-name-complex="Arial" style:font-weight-complex="bold"/>
    </style:style>
    <style:style style:name="T238_16" style:family="text">
      <style:text-properties fo:font-size="10pt" style:font-size-asian="10pt" style:font-name-complex="Arial" style:font-weight-complex="bold"/>
    </style:style>
    <style:style style:name="T238_17" style:family="text">
      <style:text-properties fo:font-size="10pt" style:font-size-asian="10pt" style:font-name-complex="Arial" style:font-weight-complex="bold"/>
    </style:style>
    <style:style style:name="T238_18" style:family="text">
      <style:text-properties fo:font-size="10pt" style:font-size-asian="10pt" style:font-name-complex="Arial" style:font-weight-complex="bold"/>
    </style:style>
    <style:style style:name="T238_19" style:family="text">
      <style:text-properties fo:font-size="10pt" style:font-size-asian="10pt" style:font-name-complex="Arial" style:font-weight-complex="bold"/>
    </style:style>
    <style:style style:name="T238_20" style:family="text">
      <style:text-properties fo:font-size="10pt" style:font-size-asian="10pt" style:font-name-complex="Arial" style:font-weight-complex="bold"/>
    </style:style>
    <style:style style:name="P239" style:family="paragraph" style:parent-style-name="List_20_Paragraph">
      <style:paragraph-properties fo:text-align="justify" fo:margin-bottom="0.212cm" fo:margin-left="0cm"/>
    </style:style>
    <style:style style:name="T239_1" style:family="text">
      <style:text-properties fo:font-size="10pt" style:font-size-asian="10pt" style:font-name-complex="Arial" style:font-weight-complex="bold"/>
    </style:style>
    <style:style style:name="T239_2" style:family="text">
      <style:text-properties fo:font-size="10pt" style:font-size-asian="10pt" style:font-name-complex="Arial" style:font-weight-complex="bold"/>
    </style:style>
    <style:style style:name="T239_3" style:family="text">
      <style:text-properties fo:font-size="10pt" style:font-size-asian="10pt" style:font-name-complex="Arial"/>
    </style:style>
    <style:style style:name="T239_4" style:family="text">
      <style:text-properties fo:font-size="10pt" style:font-size-asian="10pt" style:font-name-complex="Arial"/>
    </style:style>
    <style:style style:name="T239_5" style:family="text">
      <style:text-properties fo:font-size="10pt" style:font-size-asian="10pt" style:font-name-complex="Arial"/>
    </style:style>
    <style:style style:name="T239_6" style:family="text">
      <style:text-properties fo:font-size="10pt" style:font-size-asian="10pt" style:font-name-complex="Arial"/>
    </style:style>
    <style:style style:name="T239_7" style:family="text">
      <style:text-properties fo:font-size="10pt" style:font-size-asian="10pt" style:font-name-complex="Arial"/>
    </style:style>
    <style:style style:name="P240" style:family="paragraph" style:parent-style-name="List_20_Paragraph">
      <style:paragraph-properties fo:text-align="justify" fo:margin-bottom="0.212cm" fo:margin-left="0cm"/>
    </style:style>
    <style:style style:name="T240_1" style:family="text">
      <style:text-properties fo:font-size="10pt" style:font-size-asian="10pt" style:font-name-complex="Arial"/>
    </style:style>
    <style:style style:name="T240_2" style:family="text">
      <style:text-properties fo:font-size="10pt" style:font-size-asian="10pt" style:font-name-complex="Arial"/>
    </style:style>
    <style:style style:name="T240_3" style:family="text">
      <style:text-properties fo:font-size="10pt" style:font-size-asian="10pt" style:font-name-complex="Arial"/>
    </style:style>
    <style:style style:name="T240_4" style:family="text">
      <style:text-properties fo:font-size="10pt" style:font-size-asian="10pt" style:font-name-complex="Arial"/>
    </style:style>
    <style:style style:name="P241" style:family="paragraph" style:parent-style-name="Normal">
      <style:paragraph-properties fo:text-align="justify" fo:margin-bottom="0.212cm" fo:keep-with-next="always"/>
    </style:style>
    <style:style style:name="T241_1" style:family="text">
      <style:text-properties fo:font-size="10pt" style:font-size-asian="10pt" style:font-name-complex="Arial" style:font-size-complex="10pt" fo:font-weight="bold" style:font-weight-asian="bold"/>
    </style:style>
    <style:style style:name="P242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242_1" style:family="text">
      <style:text-properties fo:font-size="10pt" style:font-size-asian="10pt" style:font-name-complex="Arial"/>
    </style:style>
    <style:style style:name="T242_2" style:family="text">
      <style:text-properties fo:font-size="10pt" style:font-size-asian="10pt" style:font-name-complex="Arial"/>
    </style:style>
    <style:style style:name="T242_3" style:family="text">
      <style:text-properties fo:font-size="10pt" style:font-size-asian="10pt" style:font-name-complex="Arial"/>
    </style:style>
    <style:style style:name="P243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243_1" style:family="text">
      <style:text-properties fo:font-size="10pt" style:font-size-asian="10pt" style:font-name-complex="Arial"/>
    </style:style>
    <style:style style:name="T243_2" style:family="text">
      <style:text-properties fo:font-size="10pt" style:font-size-asian="10pt" style:font-name-complex="Arial"/>
    </style:style>
    <style:style style:name="T243_3" style:family="text">
      <style:text-properties fo:font-size="10pt" style:font-size-asian="10pt" style:font-name-complex="Arial"/>
    </style:style>
    <style:style style:name="P244" style:family="paragraph" style:parent-style-name="List_20_Paragraph">
      <style:paragraph-properties fo:text-align="justify" fo:margin-bottom="0.212cm" fo:margin-left="0cm"/>
    </style:style>
    <style:style style:name="T244_1" style:family="text">
      <style:text-properties fo:font-size="10pt" style:font-size-asian="10pt" style:font-name-complex="Arial"/>
    </style:style>
    <style:style style:name="T244_2" style:family="text">
      <style:text-properties fo:font-size="10pt" style:font-size-asian="10pt" style:font-name-complex="Arial"/>
    </style:style>
    <style:style style:name="T244_3" style:family="text">
      <style:text-properties fo:font-size="10pt" style:font-size-asian="10pt" style:font-name-complex="Arial"/>
    </style:style>
    <style:style style:name="T244_4" style:family="text">
      <style:text-properties fo:font-size="10pt" style:font-size-asian="10pt" style:font-name-complex="Arial"/>
    </style:style>
    <style:style style:name="T244_5" style:family="text">
      <style:text-properties fo:font-size="10pt" style:font-size-asian="10pt" style:font-name-complex="Arial"/>
    </style:style>
    <style:style style:name="T244_6" style:family="text">
      <style:text-properties fo:font-size="10pt" style:font-size-asian="10pt" style:font-name-complex="Arial"/>
    </style:style>
    <style:style style:name="P245" style:family="paragraph" style:parent-style-name="List_20_Paragraph">
      <style:paragraph-properties fo:text-align="justify" fo:margin-bottom="0.212cm" fo:margin-left="0cm"/>
    </style:style>
    <style:style style:name="T245_1" style:family="text">
      <style:text-properties fo:font-size="10pt" style:font-size-asian="10pt" style:font-name-complex="Arial"/>
    </style:style>
    <style:style style:name="P246" style:family="paragraph" style:parent-style-name="List_20_Paragraph">
      <style:paragraph-properties fo:margin-bottom="0.212cm" fo:margin-left="0cm"/>
    </style:style>
    <style:style style:name="T246_1" style:family="text">
      <style:text-properties fo:font-size="10pt" style:font-size-asian="10pt" style:font-name-complex="Arial" fo:font-weight="bold" style:font-weight-asian="bold" style:font-weight-complex="bold"/>
    </style:style>
    <style:style style:name="P247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247_1" style:family="text">
      <style:text-properties fo:font-size="10pt" style:font-size-asian="10pt" style:font-name-complex="Arial"/>
    </style:style>
    <style:style style:name="T247_2" style:family="text">
      <style:text-properties fo:font-size="10pt" style:font-size-asian="10pt" style:font-name-complex="Arial"/>
    </style:style>
    <style:style style:name="T247_3" style:family="text">
      <style:text-properties fo:font-size="10pt" style:font-size-asian="10pt" style:font-name-complex="Arial"/>
    </style:style>
    <style:style style:name="T247_4" style:family="text">
      <style:text-properties fo:font-size="10pt" style:font-size-asian="10pt" style:font-name-complex="Arial"/>
    </style:style>
    <style:style style:name="T247_5" style:family="text">
      <style:text-properties fo:font-size="10pt" style:font-size-asian="10pt" style:font-name-complex="Arial"/>
    </style:style>
    <style:style style:name="P248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248_1" style:family="text">
      <style:text-properties fo:font-size="10pt" style:font-size-asian="10pt" style:font-name-complex="Arial"/>
    </style:style>
    <style:style style:name="T248_2" style:family="text">
      <style:text-properties fo:font-size="10pt" style:font-size-asian="10pt" style:font-name-complex="Arial"/>
    </style:style>
    <style:style style:name="P249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able10" style:family="table">
      <style:table-properties table:align="left" style:width="16.503cm" fo:margin-left="-0.259cm"/>
    </style:style>
    <style:style style:name="Column35" style:family="table-column">
      <style:table-column-properties style:column-width="3.013cm"/>
    </style:style>
    <style:style style:name="Column36" style:family="table-column">
      <style:table-column-properties style:column-width="1.087cm"/>
    </style:style>
    <style:style style:name="Column37" style:family="table-column">
      <style:table-column-properties style:column-width="1.653cm"/>
    </style:style>
    <style:style style:name="Column38" style:family="table-column">
      <style:table-column-properties style:column-width="5.791cm"/>
    </style:style>
    <style:style style:name="Column39" style:family="table-column">
      <style:table-column-properties style:column-width="4.96cm"/>
    </style:style>
    <style:style style:name="Row34" style:family="table-row">
      <style:table-row-properties style:min-row-height="0.863cm"/>
    </style:style>
    <style:style style:name="Cell1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5" style:family="table-row">
      <style:table-row-properties style:min-row-height="0.612cm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style:font-style-complex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6" style:family="table-row">
      <style:table-row-properties style:min-row-height="0.609cm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cm"/>
    </style:style>
    <style:style style:name="T2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line-height="100%" fo:margin-bottom="0cm"/>
    </style:style>
    <style:style style:name="T2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5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5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5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5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5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60" style:family="paragraph" style:parent-style-name="Normal">
      <style:text-properties fo:font-weight="bold" style:font-weight-asian="bold"/>
    </style:style>
    <style:style style:name="Table11" style:family="table">
      <style:table-properties table:align="left" style:width="16.494cm" fo:margin-left="0cm"/>
    </style:style>
    <style:style style:name="Column40" style:family="table-column">
      <style:table-column-properties style:column-width="2.759cm"/>
    </style:style>
    <style:style style:name="Column41" style:family="table-column">
      <style:table-column-properties style:column-width="5.251cm"/>
    </style:style>
    <style:style style:name="Column42" style:family="table-column">
      <style:table-column-properties style:column-width="8.484cm"/>
    </style:style>
    <style:style style:name="Row37" style:family="table-row">
      <style:table-row-properties style:min-row-height="0.482cm"/>
    </style:style>
    <style:style style:name="Cell11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100%" fo:margin-bottom="0cm"/>
    </style:style>
    <style:style style:name="T2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8" style:family="table-row"/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64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6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6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line-height="100%" fo:margin-bottom="0cm"/>
    </style:style>
    <style:style style:name="T2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line-height="100%" fo:margin-bottom="0cm"/>
    </style:style>
    <style:style style:name="T2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7" style:family="paragraph" style:parent-style-name="Normal">
      <style:paragraph-properties fo:text-align="justify" fo:margin-bottom="0.212cm"/>
    </style:style>
    <style:style style:name="T26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68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268_1" style:family="text">
      <style:text-properties fo:font-size="10pt" style:font-size-asian="10pt" style:font-name-complex="Arial" style:font-weight-complex="bold"/>
    </style:style>
    <style:style style:name="T268_2" style:family="text">
      <style:text-properties fo:font-size="10pt" style:font-size-asian="10pt" style:font-name-complex="Arial" style:font-weight-complex="bold"/>
    </style:style>
    <style:style style:name="T268_3" style:family="text">
      <style:text-properties fo:font-size="10pt" style:font-size-asian="10pt" style:font-name-complex="Arial" style:font-weight-complex="bold"/>
    </style:style>
    <style:style style:name="T268_4" style:family="text">
      <style:text-properties fo:font-size="10pt" style:font-size-asian="10pt" style:font-name-complex="Arial"/>
    </style:style>
    <style:style style:name="P269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 style:font-weight-complex="bold"/>
    </style:style>
    <style:style style:name="T269_1" style:family="text">
      <style:text-properties fo:font-size="10pt" style:font-size-asian="10pt" style:font-name-complex="Arial" style:font-weight-complex="bold"/>
    </style:style>
    <style:style style:name="T269_2" style:family="text">
      <style:text-properties fo:font-size="10pt" style:font-size-asian="10pt" style:font-name-complex="Arial" style:font-weight-complex="bold"/>
    </style:style>
    <style:style style:name="T269_3" style:family="text">
      <style:text-properties fo:font-size="10pt" style:font-size-asian="10pt" style:font-name-complex="Arial" style:font-weight-complex="bold"/>
    </style:style>
    <style:style style:name="P270" style:family="paragraph" style:parent-style-name="Normal">
      <style:paragraph-properties fo:text-align="justify" fo:margin-bottom="0.212cm"/>
    </style:style>
    <style:style style:name="T270_1" style:family="text">
      <style:text-properties fo:font-size="10pt" style:font-size-asian="10pt" style:font-name-complex="Arial" style:font-size-complex="10pt" fo:font-weight="bold" style:font-weight-asian="bold"/>
    </style:style>
    <style:style style:name="P271" style:family="paragraph" style:parent-style-name="List_20_Paragraph">
      <style:paragraph-properties fo:text-align="justify" fo:margin-bottom="0.212cm" fo:margin-left="0cm"/>
    </style:style>
    <style:style style:name="T271_1" style:family="text">
      <style:text-properties fo:font-size="10pt" style:font-size-asian="10pt" style:font-name-complex="Arial"/>
    </style:style>
    <style:style style:name="T271_2" style:family="text">
      <style:text-properties fo:font-size="10pt" style:font-size-asian="10pt" style:font-name-complex="Arial"/>
    </style:style>
    <style:style style:name="T271_3" style:family="text">
      <style:text-properties fo:font-size="10pt" style:font-size-asian="10pt" style:font-name-complex="Arial"/>
    </style:style>
    <style:style style:name="T271_4" style:family="text">
      <style:text-properties fo:font-size="10pt" style:font-size-asian="10pt" style:font-name-complex="Arial"/>
    </style:style>
    <style:style style:name="T271_5" style:family="text">
      <style:text-properties fo:font-size="10pt" style:font-size-asian="10pt" style:font-name-complex="Arial"/>
    </style:style>
    <style:style style:name="T271_6" style:family="text">
      <style:text-properties fo:font-size="10pt" style:font-size-asian="10pt" style:font-name-complex="Arial"/>
    </style:style>
    <style:style style:name="P272" style:family="paragraph" style:parent-style-name="Normal">
      <style:paragraph-properties fo:text-align="justify" fo:margin-bottom="0.212cm"/>
    </style:style>
    <style:style style:name="T27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73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273_1" style:family="text">
      <style:text-properties fo:font-size="10pt" style:font-size-asian="10pt" style:font-name-complex="Arial"/>
    </style:style>
    <style:style style:name="T273_2" style:family="text">
      <style:text-properties fo:font-size="10pt" style:font-size-asian="10pt" style:font-name-complex="Arial"/>
    </style:style>
    <style:style style:name="P274" style:family="paragraph" style:parent-style-name="List_20_Paragraph">
      <style:paragraph-properties fo:text-align="justify" fo:text-indent="-0.63cm" fo:margin-left="0cm" fo:hyphenation-ladder-count="no-limit">
        <style:tab-stops>
          <style:tab-stop style:type="left" style:leader-style="none" style:position="15.372cm"/>
          <style:tab-stop style:type="left" style:leader-style="none" style:position="19.923cm"/>
        </style:tab-stops>
      </style:paragraph-properties>
      <style:text-properties fo:font-size="10pt" style:font-size-asian="10pt" style:font-name-complex="Arial" fo:hyphenate="false" fo:hyphenation-remain-char-count="2" fo:hyphenation-push-char-count="2"/>
    </style:style>
    <style:style style:name="T274_1" style:family="text">
      <style:text-properties fo:font-size="10pt" style:font-size-asian="10pt" style:font-name-complex="Arial"/>
    </style:style>
    <style:style style:name="T274_2" style:family="text">
      <style:text-properties fo:font-size="10pt" style:font-size-asian="10pt" style:font-name-complex="Arial"/>
    </style:style>
    <style:style style:name="P275" style:family="paragraph" style:parent-style-name="List_20_Paragraph">
      <style:paragraph-properties fo:text-align="justify" fo:margin-left="0cm" fo:hyphenation-ladder-count="no-limit">
        <style:tab-stops>
          <style:tab-stop style:type="left" style:leader-style="none" style:position="15.372cm"/>
          <style:tab-stop style:type="left" style:leader-style="none" style:position="19.923cm"/>
        </style:tab-stops>
      </style:paragraph-properties>
      <style:text-properties fo:font-size="10pt" style:font-size-asian="10pt" style:font-name-complex="Arial" fo:hyphenate="false" fo:hyphenation-remain-char-count="2" fo:hyphenation-push-char-count="2"/>
    </style:style>
    <style:style style:name="Table12" style:family="table">
      <style:table-properties table:align="left" style:width="16.503cm" fo:margin-left="-0.259cm"/>
    </style:style>
    <style:style style:name="Column43" style:family="table-column">
      <style:table-column-properties style:column-width="3.013cm"/>
    </style:style>
    <style:style style:name="Column44" style:family="table-column">
      <style:table-column-properties style:column-width="1.087cm"/>
    </style:style>
    <style:style style:name="Column45" style:family="table-column">
      <style:table-column-properties style:column-width="1.653cm"/>
    </style:style>
    <style:style style:name="Column46" style:family="table-column">
      <style:table-column-properties style:column-width="5.791cm"/>
    </style:style>
    <style:style style:name="Column47" style:family="table-column">
      <style:table-column-properties style:column-width="4.96cm"/>
    </style:style>
    <style:style style:name="Row39" style:family="table-row">
      <style:table-row-properties style:min-row-height="0.863cm"/>
    </style:style>
    <style:style style:name="Cell11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line-height="100%" fo:margin-bottom="0cm"/>
    </style:style>
    <style:style style:name="T2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line-height="100%" fo:margin-bottom="0cm"/>
    </style:style>
    <style:style style:name="T2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0" style:family="table-row">
      <style:table-row-properties style:min-row-height="0.612cm"/>
    </style:style>
    <style:style style:name="Cell12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line-height="100%" fo:margin-bottom="0cm"/>
    </style:style>
    <style:style style:name="T27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line-height="100%" fo:margin-bottom="0cm"/>
    </style:style>
    <style:style style:name="T2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2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line-height="100%" fo:margin-bottom="0cm"/>
    </style:style>
    <style:style style:name="T2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line-height="100%" fo:margin-bottom="0cm"/>
    </style:style>
    <style:style style:name="T281_1" style:family="text">
      <style:text-properties style:font-style-complex="italic"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Row41" style:family="table-row">
      <style:table-row-properties style:min-row-height="0.609cm"/>
    </style:style>
    <style:style style:name="Cell12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line-height="100%" fo:margin-bottom="0cm"/>
    </style:style>
    <style:style style:name="T2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line-height="100%" fo:margin-bottom="0cm"/>
    </style:style>
    <style:style style:name="T2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8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line-height="100%" fo:margin-bottom="0cm"/>
    </style:style>
    <style:style style:name="T2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8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8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8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8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8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8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86" style:family="paragraph" style:parent-style-name="Normal">
      <style:paragraph-properties fo:margin-bottom="0.212cm"/>
      <style:text-properties fo:font-weight="bold" style:font-weight-asian="bold"/>
    </style:style>
    <style:style style:name="Table13" style:family="table">
      <style:table-properties table:align="left" style:width="16.494cm" fo:margin-left="0cm"/>
    </style:style>
    <style:style style:name="Column48" style:family="table-column">
      <style:table-column-properties style:column-width="4.242cm"/>
    </style:style>
    <style:style style:name="Column49" style:family="table-column">
      <style:table-column-properties style:column-width="4.251cm"/>
    </style:style>
    <style:style style:name="Column50" style:family="table-column">
      <style:table-column-properties style:column-width="8.001cm"/>
    </style:style>
    <style:style style:name="Row42" style:family="table-row">
      <style:table-row-properties style:min-row-height="0.482cm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line-height="100%" fo:margin-bottom="0.212cm"/>
    </style:style>
    <style:style style:name="T2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line-height="100%" fo:margin-bottom="0.212cm"/>
    </style:style>
    <style:style style:name="T2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line-height="100%" fo:margin-bottom="0.212cm"/>
    </style:style>
    <style:style style:name="T2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3" style:family="table-row"/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line-height="100%" fo:margin-bottom="0.212cm"/>
    </style:style>
    <style:style style:name="T2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90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9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line-height="100%" fo:margin-bottom="0.212cm"/>
    </style:style>
    <style:style style:name="T2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9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92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.212cm"/>
    </style:style>
    <style:style style:name="T2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9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9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9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93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94" style:family="paragraph" style:parent-style-name="Normal">
      <style:paragraph-properties fo:text-align="justify" fo:margin-top="0.212cm" fo:margin-bottom="0.212cm"/>
    </style:style>
    <style:style style:name="T29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95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 style:font-weight-complex="bold"/>
    </style:style>
    <style:style style:name="T295_1" style:family="text">
      <style:text-properties fo:font-size="10pt" style:font-size-asian="10pt" style:font-name-complex="Arial" style:font-weight-complex="bold"/>
    </style:style>
    <style:style style:name="T295_2" style:family="text">
      <style:text-properties fo:font-size="10pt" style:font-size-asian="10pt" style:font-name-complex="Arial" style:font-weight-complex="bold"/>
    </style:style>
    <style:style style:name="T295_3" style:family="text">
      <style:text-properties fo:font-size="10pt" style:font-size-asian="10pt" style:font-name-complex="Arial" style:font-weight-complex="bold"/>
    </style:style>
    <style:style style:name="T295_4" style:family="text">
      <style:text-properties fo:font-size="10pt" style:font-size-asian="10pt" style:font-name-complex="Arial" style:font-weight-complex="bold"/>
    </style:style>
    <style:style style:name="T295_5" style:family="text">
      <style:text-properties fo:font-size="10pt" style:font-size-asian="10pt" style:font-name-complex="Arial" style:font-weight-complex="bold"/>
    </style:style>
    <style:style style:name="P296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296_1" style:family="text">
      <style:text-properties fo:font-size="10pt" style:font-size-asian="10pt" style:font-name-complex="Arial"/>
    </style:style>
    <style:style style:name="T296_2" style:family="text">
      <style:text-properties fo:font-size="10pt" style:font-size-asian="10pt" style:font-name-complex="Arial"/>
    </style:style>
    <style:style style:name="T296_3" style:family="text">
      <style:text-properties fo:font-size="10pt" style:font-size-asian="10pt" style:font-name-complex="Arial"/>
    </style:style>
    <style:style style:name="T296_4" style:family="text">
      <style:text-properties fo:font-size="10pt" style:font-size-asian="10pt" style:font-name-complex="Arial"/>
    </style:style>
    <style:style style:name="T296_5" style:family="text">
      <style:text-properties fo:font-size="10pt" style:font-size-asian="10pt" style:font-name-complex="Arial"/>
    </style:style>
    <style:style style:name="P297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297_1" style:family="text">
      <style:text-properties fo:font-size="10pt" style:font-size-asian="10pt" style:font-name-complex="Arial"/>
    </style:style>
    <style:style style:name="T297_2" style:family="text">
      <style:text-properties fo:font-size="10pt" style:font-size-asian="10pt" style:font-name-complex="Arial"/>
    </style:style>
    <style:style style:name="T297_3" style:family="text">
      <style:text-properties fo:font-size="10pt" style:font-size-asian="10pt" style:font-name-complex="Arial"/>
    </style:style>
    <style:style style:name="T297_4" style:family="text">
      <style:text-properties fo:font-size="10pt" style:font-size-asian="10pt" style:font-name-complex="Arial"/>
    </style:style>
    <style:style style:name="T297_5" style:family="text">
      <style:text-properties fo:font-size="10pt" style:font-size-asian="10pt" style:font-name-complex="Arial"/>
    </style:style>
    <style:style style:name="T297_6" style:family="text">
      <style:text-properties fo:font-size="10pt" style:font-size-asian="10pt" style:font-name-complex="Arial"/>
    </style:style>
    <style:style style:name="P298" style:family="paragraph" style:parent-style-name="Normal">
      <style:paragraph-properties fo:text-align="justify" fo:margin-bottom="0.212cm"/>
    </style:style>
    <style:style style:name="T298_1" style:family="text">
      <style:text-properties fo:font-size="10pt" style:font-size-asian="10pt" style:font-name-complex="Arial" style:font-size-complex="10pt" fo:font-weight="bold" style:font-weight-asian="bold"/>
    </style:style>
    <style:style style:name="P299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299_1" style:family="text">
      <style:text-properties fo:font-size="10pt" style:font-size-asian="10pt" style:font-name-complex="Arial"/>
    </style:style>
    <style:style style:name="T299_2" style:family="text">
      <style:text-properties fo:font-size="10pt" style:font-size-asian="10pt" style:font-name-complex="Arial"/>
    </style:style>
    <style:style style:name="P300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300_1" style:family="text">
      <style:text-properties fo:font-size="10pt" style:font-size-asian="10pt" style:font-name-complex="Arial"/>
    </style:style>
    <style:style style:name="T300_2" style:family="text">
      <style:text-properties fo:font-size="10pt" style:font-size-asian="10pt" style:font-name-complex="Arial"/>
    </style:style>
    <style:style style:name="P301" style:family="paragraph" style:parent-style-name="Normal">
      <style:paragraph-properties fo:text-align="justify" fo:margin-bottom="0.212cm"/>
    </style:style>
    <style:style style:name="T30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02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302_1" style:family="text">
      <style:text-properties fo:font-size="10pt" style:font-size-asian="10pt" style:font-name-complex="Arial"/>
    </style:style>
    <style:style style:name="P303" style:family="paragraph" style:parent-style-name="List_20_Paragraph">
      <style:paragraph-properties fo:text-align="justify" fo:margin-bottom="0.212cm" fo:margin-left="0cm"/>
      <style:text-properties fo:font-size="10pt" style:font-size-asian="10pt"/>
    </style:style>
    <style:style style:name="T303_1" style:family="text">
      <style:text-properties fo:font-size="10pt" style:font-size-asian="10pt" style:font-name-complex="Arial"/>
    </style:style>
    <style:style style:name="T303_2" style:family="text">
      <style:text-properties fo:font-size="10pt" style:font-size-asian="10pt" style:font-name-complex="Arial"/>
    </style:style>
    <style:style style:name="P304" style:family="paragraph" style:parent-style-name="Normal">
      <style:text-properties fo:font-size="10pt" style:font-size-asian="10pt" style:font-size-complex="11pt"/>
    </style:style>
    <style:style style:name="Table14" style:family="table">
      <style:table-properties table:align="left" style:width="16.503cm" fo:margin-left="-0.259cm"/>
    </style:style>
    <style:style style:name="Column51" style:family="table-column">
      <style:table-column-properties style:column-width="3.013cm"/>
    </style:style>
    <style:style style:name="Column52" style:family="table-column">
      <style:table-column-properties style:column-width="1.087cm"/>
    </style:style>
    <style:style style:name="Column53" style:family="table-column">
      <style:table-column-properties style:column-width="1.653cm"/>
    </style:style>
    <style:style style:name="Column54" style:family="table-column">
      <style:table-column-properties style:column-width="5.791cm"/>
    </style:style>
    <style:style style:name="Column55" style:family="table-column">
      <style:table-column-properties style:column-width="4.96cm"/>
    </style:style>
    <style:style style:name="Row44" style:family="table-row">
      <style:table-row-properties style:min-row-height="0.863cm"/>
    </style:style>
    <style:style style:name="Cell1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0%" fo:margin-bottom="0cm"/>
    </style:style>
    <style:style style:name="T3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5" style:family="table-row">
      <style:table-row-properties style:min-row-height="0.612cm"/>
    </style:style>
    <style:style style:name="Cell13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line-height="100%" fo:margin-bottom="0cm"/>
    </style:style>
    <style:style style:name="T3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line-height="100%" fo:margin-bottom="0cm"/>
    </style:style>
    <style:style style:name="T310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6" style:family="table-row">
      <style:table-row-properties style:min-row-height="0.609cm"/>
    </style:style>
    <style:style style:name="Cell14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line-height="100%" fo:margin-bottom="0cm"/>
    </style:style>
    <style:style style:name="T3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1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1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31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31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31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4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15" style:family="paragraph" style:parent-style-name="Normal">
      <style:text-properties fo:font-weight="bold" style:font-weight-asian="bold"/>
    </style:style>
    <style:style style:name="Table15" style:family="table">
      <style:table-properties table:align="left" style:width="16.494cm" fo:margin-left="0cm"/>
    </style:style>
    <style:style style:name="Column56" style:family="table-column">
      <style:table-column-properties style:column-width="2.759cm"/>
    </style:style>
    <style:style style:name="Column57" style:family="table-column">
      <style:table-column-properties style:column-width="5.251cm"/>
    </style:style>
    <style:style style:name="Column58" style:family="table-column">
      <style:table-column-properties style:column-width="8.484cm"/>
    </style:style>
    <style:style style:name="Row47" style:family="table-row">
      <style:table-row-properties style:min-row-height="0.482cm"/>
    </style:style>
    <style:style style:name="Cell1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line-height="100%" fo:margin-bottom="0cm"/>
    </style:style>
    <style:style style:name="T3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8" style:family="table-row"/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19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319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9" style:family="paragraph" style:parent-style-name="Normal">
      <style:paragraph-properties fo:text-align="justify" fo:margin-bottom="0.212cm"/>
    </style:style>
    <style:style style:name="T3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30" style:family="paragraph" style:parent-style-name="List_20_Paragraph">
      <style:paragraph-properties fo:text-align="justify" fo:margin-bottom="0.212cm" fo:margin-left="0cm"/>
    </style:style>
    <style:style style:name="T330_1" style:family="text">
      <style:text-properties fo:font-size="10pt" style:font-size-asian="10pt" style:font-name-complex="Arial" style:font-weight-complex="bold"/>
    </style:style>
    <style:style style:name="T330_2" style:family="text">
      <style:text-properties fo:font-size="10pt" style:font-size-asian="10pt" style:font-name-complex="Arial" fo:language="en" fo:country="AU" style:font-weight-complex="bold"/>
    </style:style>
    <style:style style:name="T330_3" style:family="text">
      <style:text-properties fo:font-size="11pt" style:font-size-asian="11pt" style:font-name-complex="Arial" style:font-size-complex="11pt"/>
    </style:style>
    <style:style style:name="P331" style:family="paragraph" style:parent-style-name="List_20_Paragraph">
      <style:paragraph-properties fo:text-align="justify" fo:margin-bottom="0.212cm" fo:margin-left="0cm"/>
    </style:style>
    <style:style style:name="T331_1" style:family="text">
      <style:text-properties fo:font-size="11pt" style:font-size-asian="11pt" style:font-size-complex="11pt" fo:font-weight="bold" style:font-weight-asian="bold"/>
    </style:style>
    <style:style style:name="P332" style:family="paragraph" style:parent-style-name="List_20_Paragraph">
      <style:paragraph-properties fo:margin-bottom="0.212cm" fo:margin-left="0cm"/>
      <style:text-properties fo:font-size="10pt" style:font-size-asian="10pt" style:font-name-complex="Arial"/>
    </style:style>
    <style:style style:name="T332_1" style:family="text">
      <style:text-properties fo:font-size="10pt" style:font-size-asian="10pt" style:font-name-complex="Arial"/>
    </style:style>
    <style:style style:name="T332_2" style:family="text">
      <style:text-properties fo:font-size="10pt" style:font-size-asian="10pt" style:font-name-complex="Arial"/>
    </style:style>
    <style:style style:name="P333" style:family="paragraph" style:parent-style-name="Normal">
      <style:paragraph-properties fo:margin-bottom="0.212cm"/>
    </style:style>
    <style:style style:name="T33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34" style:family="paragraph" style:parent-style-name="List_20_Paragraph">
      <style:paragraph-properties fo:margin-bottom="0.212cm" fo:margin-left="0cm"/>
      <style:text-properties fo:font-size="10pt" style:font-size-asian="10pt"/>
    </style:style>
    <style:style style:name="T334_1" style:family="text">
      <style:text-properties fo:font-size="10pt" style:font-size-asian="10pt"/>
    </style:style>
    <style:style style:name="T334_2" style:family="text">
      <style:text-properties fo:font-size="10pt" style:font-size-asian="10pt"/>
    </style:style>
    <style:style style:name="T334_3" style:family="text">
      <style:text-properties fo:font-size="10pt" style:font-size-asian="10pt"/>
    </style:style>
    <style:style style:name="P335" style:family="paragraph" style:parent-style-name="Normal">
      <style:text-properties fo:font-size="11pt" style:font-size-asian="11pt" style:font-size-complex="11pt"/>
    </style:style>
    <style:style style:name="Table16" style:family="table">
      <style:table-properties table:align="left" style:width="16.503cm" fo:margin-left="-0.259cm"/>
    </style:style>
    <style:style style:name="Column59" style:family="table-column">
      <style:table-column-properties style:column-width="3.013cm"/>
    </style:style>
    <style:style style:name="Column60" style:family="table-column">
      <style:table-column-properties style:column-width="1.087cm"/>
    </style:style>
    <style:style style:name="Column61" style:family="table-column">
      <style:table-column-properties style:column-width="1.653cm"/>
    </style:style>
    <style:style style:name="Column62" style:family="table-column">
      <style:table-column-properties style:column-width="5.791cm"/>
    </style:style>
    <style:style style:name="Column63" style:family="table-column">
      <style:table-column-properties style:column-width="4.96cm"/>
    </style:style>
    <style:style style:name="Row49" style:family="table-row">
      <style:table-row-properties style:min-row-height="0.863cm"/>
    </style:style>
    <style:style style:name="Cell1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50" style:family="table-row">
      <style:table-row-properties style:min-row-height="0.612cm"/>
    </style:style>
    <style:style style:name="Cell1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line-height="100%" fo:margin-bottom="0cm"/>
    </style:style>
    <style:style style:name="T3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style:font-style-complex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41_2" style:family="text">
      <style:text-properties style:font-style-complex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1" style:family="table-row">
      <style:table-row-properties style:min-row-height="0.609cm"/>
    </style:style>
    <style:style style:name="Cell1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line-height="100%" fo:margin-bottom="0cm"/>
    </style:style>
    <style:style style:name="T3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4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4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46" style:family="paragraph" style:parent-style-name="Normal">
      <style:text-properties fo:font-size="10pt" style:font-size-asian="10pt" style:font-size-complex="10pt" fo:font-weight="bold" style:font-weight-asian="bold"/>
    </style:style>
    <style:style style:name="Table17" style:family="table">
      <style:table-properties table:align="left" style:width="16.494cm" fo:margin-left="0cm"/>
    </style:style>
    <style:style style:name="Column64" style:family="table-column">
      <style:table-column-properties style:column-width="5.242cm"/>
    </style:style>
    <style:style style:name="Column65" style:family="table-column">
      <style:table-column-properties style:column-width="2.768cm"/>
    </style:style>
    <style:style style:name="Column66" style:family="table-column">
      <style:table-column-properties style:column-width="8.484cm"/>
    </style:style>
    <style:style style:name="Row52" style:family="table-row">
      <style:table-row-properties style:min-row-height="0.482cm"/>
    </style:style>
    <style:style style:name="Cell1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line-height="100%" fo:margin-bottom="0cm"/>
    </style:style>
    <style:style style:name="T3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3" style:family="table-row"/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35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35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4" style:family="text">
      <style:text-properties fo:background-color="#ffffff" fo:color="#242424" style:font-name="Aptos Narrow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50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35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35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54" style:family="table-row"/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line-height="100%" fo:margin-bottom="0cm"/>
    </style:style>
    <style:style style:name="T3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line-height="100%" fo:margin-bottom="0cm"/>
    </style:style>
    <style:style style:name="T3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55" style:family="table-row"/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line-height="100%" fo:margin-bottom="0cm"/>
    </style:style>
    <style:style style:name="T3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line-height="100%" fo:margin-bottom="0cm"/>
    </style:style>
    <style:style style:name="T35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line-height="100%" fo:margin-bottom="0cm"/>
    </style:style>
    <style:style style:name="T36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361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361_1" style:family="text">
      <style:text-properties fo:font-size="10pt" style:font-size-asian="10pt" style:font-name-complex="Arial"/>
    </style:style>
    <style:style style:name="P362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362_1" style:family="text">
      <style:text-properties fo:font-size="10pt" style:font-size-asian="10pt" style:font-name-complex="Arial"/>
    </style:style>
    <style:style style:name="T362_2" style:family="text">
      <style:text-properties fo:font-size="10pt" style:font-size-asian="10pt" style:font-name-complex="Arial"/>
    </style:style>
    <style:style style:name="T362_3" style:family="text">
      <style:text-properties fo:font-size="10pt" style:font-size-asian="10pt" style:font-name-complex="Arial"/>
    </style:style>
    <style:style style:name="T362_4" style:family="text">
      <style:text-properties fo:font-size="10pt" style:font-size-asian="10pt" style:font-name-complex="Arial"/>
    </style:style>
    <style:style style:name="T362_5" style:family="text">
      <style:text-properties fo:font-size="10pt" style:font-size-asian="10pt" style:font-name-complex="Arial"/>
    </style:style>
    <style:style style:name="T362_6" style:family="text">
      <style:text-properties fo:font-size="10pt" style:font-size-asian="10pt" style:font-name-complex="Arial"/>
    </style:style>
    <style:style style:name="T362_7" style:family="text">
      <style:text-properties fo:font-size="10pt" style:font-size-asian="10pt" style:font-name-complex="Arial"/>
    </style:style>
    <style:style style:name="P363" style:family="paragraph" style:parent-style-name="Normal">
      <style:paragraph-properties fo:text-align="justify" fo:margin-bottom="0.212cm"/>
    </style:style>
    <style:style style:name="T363_1" style:family="text">
      <style:text-properties fo:font-size="10pt" style:font-size-asian="10pt" style:font-name-complex="Arial" style:font-size-complex="10pt" fo:font-weight="bold" style:font-weight-asian="bold"/>
    </style:style>
    <style:style style:name="P364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364_1" style:family="text">
      <style:text-properties fo:font-size="10pt" style:font-size-asian="10pt" style:font-name-complex="Arial"/>
    </style:style>
    <style:style style:name="P365" style:family="paragraph" style:parent-style-name="Normal">
      <style:paragraph-properties fo:text-align="justify" fo:margin-bottom="0.212cm"/>
    </style:style>
    <style:style style:name="T36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66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366_1" style:family="text">
      <style:text-properties fo:font-size="10pt" style:font-size-asian="10pt" style:font-name-complex="Arial"/>
    </style:style>
    <style:style style:name="T366_2" style:family="text">
      <style:text-properties fo:font-size="10pt" style:font-size-asian="10pt" style:font-name-complex="Arial"/>
    </style:style>
    <style:style style:name="T366_3" style:family="text">
      <style:text-properties fo:font-size="10pt" style:font-size-asian="10pt" style:font-name-complex="Arial"/>
    </style:style>
    <style:style style:name="T366_4" style:family="text">
      <style:text-properties fo:font-size="10pt" style:font-size-asian="10pt" style:font-name-complex="Arial"/>
    </style:style>
    <style:style style:name="P367" style:family="paragraph" style:parent-style-name="Normal">
      <style:text-properties fo:language-asian="en" fo:country-asian="GB"/>
    </style:style>
    <style:style style:name="P368" style:family="paragraph" style:parent-style-name="Normal">
      <style:text-properties fo:language-asian="en" fo:country-asian="GB"/>
    </style:style>
    <style:style style:name="P369" style:family="paragraph" style:parent-style-name="Normal">
      <style:text-properties fo:language-asian="en" fo:country-asian="GB"/>
    </style:style>
    <style:style style:name="P370" style:family="paragraph" style:parent-style-name="Normal">
      <style:text-properties fo:language-asian="en" fo:country-asian="GB"/>
    </style:style>
    <style:style style:name="P371" style:family="paragraph" style:parent-style-name="Normal">
      <style:text-properties fo:language-asian="en" fo:country-asian="GB"/>
    </style:style>
    <style:style style:name="P372" style:family="paragraph" style:parent-style-name="Normal">
      <style:text-properties fo:language-asian="en" fo:country-asian="GB"/>
    </style:style>
    <style:style style:name="P373" style:family="paragraph" style:parent-style-name="Normal">
      <style:text-properties fo:language-asian="en" fo:country-asian="GB"/>
    </style:style>
    <style:style style:name="P374" style:family="paragraph" style:parent-style-name="Normal">
      <style:text-properties fo:language-asian="en" fo:country-asian="GB"/>
    </style:style>
    <style:style style:name="P375" style:family="paragraph" style:parent-style-name="Normal">
      <style:text-properties fo:language-asian="en" fo:country-asian="GB"/>
    </style:style>
    <style:style style:name="P376" style:family="paragraph" style:parent-style-name="Normal">
      <style:text-properties fo:language-asian="en" fo:country-asian="GB"/>
    </style:style>
    <style:style style:name="P377" style:family="paragraph" style:parent-style-name="Normal">
      <style:text-properties fo:language-asian="en" fo:country-asian="GB"/>
    </style:style>
    <style:style style:name="P378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378_1" style:family="text">
      <style:text-properties fo:font-style="normal" style:font-style-asian="normal"/>
    </style:style>
    <style:style style:name="P37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380" style:family="paragraph" style:parent-style-name="Normal">
      <style:paragraph-properties fo:margin-bottom="0.212cm"/>
    </style:style>
    <style:style style:name="T380_1" style:family="text">
      <style:text-properties fo:font-size="10pt" style:font-size-asian="10pt" style:font-name-complex="Arial" style:font-size-complex="10pt" fo:font-weight="bold" style:font-weight-asian="bold"/>
    </style:style>
    <style:style style:name="P381" style:family="paragraph" style:parent-style-name="List_20_Paragraph">
      <style:paragraph-properties fo:margin-bottom="0.212cm" fo:margin-left="0cm"/>
      <style:text-properties fo:font-size="10pt" style:font-size-asian="10pt" style:font-name-complex="Arial"/>
    </style:style>
    <style:style style:name="T381_1" style:family="text">
      <style:text-properties fo:font-size="10pt" style:font-size-asian="10pt" style:font-name-complex="Arial"/>
    </style:style>
    <style:style style:name="T381_2" style:family="text">
      <style:text-properties fo:font-size="10pt" style:font-size-asian="10pt" style:font-name-complex="Arial"/>
    </style:style>
    <style:style style:name="T381_3" style:family="text">
      <style:text-properties fo:font-size="10pt" style:font-size-asian="10pt" style:font-name-complex="Arial"/>
    </style:style>
    <style:style style:name="T381_4" style:family="text">
      <style:text-properties fo:font-size="10pt" style:font-size-asian="10pt" style:font-name-complex="Arial"/>
    </style:style>
    <style:style style:name="T381_5" style:family="text">
      <style:text-properties fo:font-size="10pt" style:font-size-asian="10pt" style:font-name-complex="Arial"/>
    </style:style>
    <style:style style:name="T381_6" style:family="text">
      <style:text-properties fo:font-size="10pt" style:font-size-asian="10pt" style:font-name-complex="Arial"/>
    </style:style>
    <style:style style:name="T381_7" style:family="text">
      <style:text-properties fo:font-size="10pt" style:font-size-asian="10pt" style:font-name-complex="Arial"/>
    </style:style>
    <style:style style:name="T381_8" style:family="text">
      <style:text-properties fo:font-size="10pt" style:font-size-asian="10pt" style:font-name-complex="Arial"/>
    </style:style>
    <style:style style:name="T381_9" style:family="text">
      <style:text-properties fo:font-size="10pt" style:font-size-asian="10pt" style:font-name-complex="Arial"/>
    </style:style>
    <style:style style:name="P382" style:family="paragraph" style:parent-style-name="List_20_Paragraph">
      <style:paragraph-properties fo:text-align="justify" fo:text-indent="-0.63cm" fo:margin-bottom="0cm" fo:margin-left="2.529cm"/>
      <style:text-properties fo:font-size="10pt" style:font-size-asian="10pt" style:font-name-complex="Arial"/>
    </style:style>
    <style:style style:name="T382_1" style:family="text">
      <style:text-properties fo:font-size="10pt" style:font-size-asian="10pt" style:font-name-complex="Arial"/>
    </style:style>
    <style:style style:name="T382_2" style:family="text">
      <style:text-properties fo:font-size="10pt" style:font-size-asian="10pt" style:font-name-complex="Arial"/>
    </style:style>
    <style:style style:name="P383" style:family="paragraph" style:parent-style-name="List_20_Paragraph">
      <style:paragraph-properties fo:text-align="justify" fo:margin-bottom="0.212cm"/>
      <style:text-properties fo:font-size="10pt" style:font-size-asian="10pt" style:font-name-complex="Arial"/>
    </style:style>
    <style:style style:name="T383_1" style:family="text">
      <style:text-properties fo:font-size="10pt" style:font-size-asian="10pt" style:font-name-complex="Arial"/>
    </style:style>
    <style:style style:name="T383_2" style:family="text">
      <style:text-properties fo:font-size="10pt" style:font-size-asian="10pt" style:font-name-complex="Arial"/>
    </style:style>
    <style:style style:name="P384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384_1" style:family="text">
      <style:text-properties fo:font-size="10pt" style:font-size-asian="10pt" style:font-name-complex="Arial"/>
    </style:style>
    <style:style style:name="T384_2" style:family="text">
      <style:text-properties fo:font-size="10pt" style:font-size-asian="10pt" style:font-name-complex="Arial"/>
    </style:style>
    <style:style style:name="T384_3" style:family="text">
      <style:text-properties fo:font-size="10pt" style:font-size-asian="10pt" style:font-name-complex="Arial"/>
    </style:style>
    <style:style style:name="T384_4" style:family="text">
      <style:text-properties fo:font-size="10pt" style:font-size-asian="10pt" style:font-name-complex="Arial"/>
    </style:style>
    <style:style style:name="T384_5" style:family="text">
      <style:text-properties fo:font-size="10pt" style:font-size-asian="10pt" style:font-name-complex="Arial"/>
    </style:style>
    <style:style style:name="T384_6" style:family="text">
      <style:text-properties fo:font-size="10pt" style:font-size-asian="10pt" style:font-name-complex="Arial"/>
    </style:style>
    <style:style style:name="T384_7" style:family="text">
      <style:text-properties fo:font-size="10pt" style:font-size-asian="10pt" style:font-name-complex="Arial"/>
    </style:style>
    <style:style style:name="T384_8" style:family="text">
      <style:text-properties fo:font-size="10pt" style:font-size-asian="10pt" style:font-name-complex="Arial"/>
    </style:style>
    <style:style style:name="T384_9" style:family="text">
      <style:text-properties fo:font-size="10pt" style:font-size-asian="10pt" style:font-name-complex="Arial"/>
    </style:style>
    <style:style style:name="T384_10" style:family="text">
      <style:text-properties fo:font-size="10pt" style:font-size-asian="10pt" style:font-name-complex="Arial"/>
    </style:style>
    <style:style style:name="T384_11" style:family="text">
      <style:text-properties fo:font-size="10pt" style:font-size-asian="10pt" style:font-name-complex="Arial"/>
    </style:style>
    <style:style style:name="T384_12" style:family="text">
      <style:text-properties fo:font-size="10pt" style:font-size-asian="10pt" style:font-name-complex="Arial"/>
    </style:style>
    <style:style style:name="T384_13" style:family="text">
      <style:text-properties fo:font-size="10pt" style:font-size-asian="10pt" style:font-name-complex="Arial"/>
    </style:style>
    <style:style style:name="T384_14" style:family="text">
      <style:text-properties fo:font-size="10pt" style:font-size-asian="10pt" style:font-name-complex="Arial"/>
    </style:style>
    <style:style style:name="P385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385_1" style:family="text">
      <style:text-properties fo:font-size="10pt" style:font-size-asian="10pt" style:font-name-complex="Arial"/>
    </style:style>
    <style:style style:name="T385_2" style:family="text">
      <style:text-properties fo:font-size="10pt" style:font-size-asian="10pt" style:font-name-complex="Arial"/>
    </style:style>
    <style:style style:name="T385_3" style:family="text">
      <style:text-properties fo:font-size="10pt" style:font-size-asian="10pt" style:font-name-complex="Arial"/>
    </style:style>
    <style:style style:name="T385_4" style:family="text">
      <style:text-properties fo:font-size="10pt" style:font-size-asian="10pt" style:font-name-complex="Arial"/>
    </style:style>
    <style:style style:name="T385_5" style:family="text">
      <style:text-properties fo:font-size="10pt" style:font-size-asian="10pt" style:font-name-complex="Arial"/>
    </style:style>
    <style:style style:name="T385_6" style:family="text">
      <style:text-properties fo:font-size="10pt" style:font-size-asian="10pt" style:font-name-complex="Arial"/>
    </style:style>
    <style:style style:name="T385_7" style:family="text">
      <style:text-properties fo:font-size="10pt" style:font-size-asian="10pt" style:font-name-complex="Arial"/>
    </style:style>
    <style:style style:name="T385_8" style:family="text">
      <style:text-properties fo:font-size="10pt" style:font-size-asian="10pt" style:font-name-complex="Arial"/>
    </style:style>
    <style:style style:name="T385_9" style:family="text">
      <style:text-properties fo:font-size="10pt" style:font-size-asian="10pt" style:font-name-complex="Arial"/>
    </style:style>
    <style:style style:name="P386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386_1" style:family="text">
      <style:text-properties fo:font-size="10pt" style:font-size-asian="10pt" style:font-name-complex="Arial"/>
    </style:style>
    <style:style style:name="P387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387_1" style:family="text">
      <style:text-properties fo:font-size="10pt" style:font-size-asian="10pt" style:font-name-complex="Arial"/>
    </style:style>
    <style:style style:name="P388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388_1" style:family="text">
      <style:text-properties fo:font-size="10pt" style:font-size-asian="10pt" style:font-name-complex="Arial"/>
    </style:style>
    <style:style style:name="P389" style:family="paragraph" style:parent-style-name="Normal">
      <style:paragraph-properties fo:text-align="justify" fo:margin-bottom="0.212cm"/>
    </style:style>
    <style:style style:name="T389_1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/>
    </style:style>
    <style:style style:name="T389_2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/>
    </style:style>
    <style:style style:name="T389_3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/>
    </style:style>
    <style:style style:name="T389_4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/>
    </style:style>
    <style:style style:name="P390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390_1" style:family="text">
      <style:text-properties fo:font-size="10pt" style:font-size-asian="10pt" style:font-name-complex="Arial"/>
    </style:style>
    <style:style style:name="T390_2" style:family="text">
      <style:text-properties fo:font-size="10pt" style:font-size-asian="10pt" style:font-name-complex="Arial"/>
    </style:style>
    <style:style style:name="T390_3" style:family="text">
      <style:text-properties fo:font-size="10pt" style:font-size-asian="10pt" style:font-name-complex="Arial"/>
    </style:style>
    <style:style style:name="T390_4" style:family="text">
      <style:text-properties fo:font-size="10pt" style:font-size-asian="10pt" style:font-name-complex="Arial"/>
    </style:style>
    <style:style style:name="T390_5" style:family="text">
      <style:text-properties fo:font-size="10pt" style:font-size-asian="10pt" style:font-name-complex="Arial"/>
    </style:style>
    <style:style style:name="T390_6" style:family="text">
      <style:text-properties fo:font-size="10pt" style:font-size-asian="10pt" style:font-name-complex="Arial"/>
    </style:style>
    <style:style style:name="T390_7" style:family="text">
      <style:text-properties fo:font-size="10pt" style:font-size-asian="10pt" style:font-name-complex="Arial"/>
    </style:style>
    <style:style style:name="T390_8" style:family="text">
      <style:text-properties fo:font-size="10pt" style:font-size-asian="10pt" style:font-name-complex="Arial"/>
    </style:style>
    <style:style style:name="P391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 style:font-weight-complex="bold"/>
    </style:style>
    <style:style style:name="T391_1" style:family="text">
      <style:text-properties fo:font-size="10pt" style:font-size-asian="10pt" style:font-name-complex="Arial" style:font-weight-complex="bold"/>
    </style:style>
    <style:style style:name="P392" style:family="paragraph" style:parent-style-name="Normal">
      <style:paragraph-properties fo:text-align="justify" fo:margin-bottom="0.212cm"/>
    </style:style>
    <style:style style:name="T392_1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/>
    </style:style>
    <style:style style:name="P393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393_1" style:family="text">
      <style:text-properties fo:font-size="10pt" style:font-size-asian="10pt" style:font-name-complex="Arial"/>
    </style:style>
    <style:style style:name="T393_2" style:family="text">
      <style:text-properties fo:font-size="10pt" style:font-size-asian="10pt" style:font-name-complex="Arial"/>
    </style:style>
    <style:style style:name="T393_3" style:family="text">
      <style:text-properties fo:font-size="10pt" style:font-size-asian="10pt" style:font-name-complex="Arial"/>
    </style:style>
    <style:style style:name="T393_4" style:family="text">
      <style:text-properties fo:font-size="10pt" style:font-size-asian="10pt" style:font-name-complex="Arial"/>
    </style:style>
    <style:style style:name="T393_5" style:family="text">
      <style:text-properties fo:font-size="10pt" style:font-size-asian="10pt" style:font-name-complex="Arial"/>
    </style:style>
    <style:style style:name="T393_6" style:family="text">
      <style:text-properties fo:font-size="10pt" style:font-size-asian="10pt" style:font-name-complex="Arial"/>
    </style:style>
    <style:style style:name="T393_7" style:family="text">
      <style:text-properties fo:font-size="10pt" style:font-size-asian="10pt" style:font-name-complex="Arial"/>
    </style:style>
    <style:style style:name="T393_8" style:family="text">
      <style:text-properties fo:font-size="10pt" style:font-size-asian="10pt" style:font-name-complex="Arial"/>
    </style:style>
    <style:style style:name="T393_9" style:family="text">
      <style:text-properties fo:font-size="10pt" style:font-size-asian="10pt" style:font-name-complex="Arial"/>
    </style:style>
    <style:style style:name="T393_10" style:family="text">
      <style:text-properties fo:font-size="10pt" style:font-size-asian="10pt" style:font-name-complex="Arial"/>
    </style:style>
    <style:style style:name="T393_11" style:family="text">
      <style:text-properties fo:font-size="10pt" style:font-size-asian="10pt" style:font-name-complex="Arial"/>
    </style:style>
    <style:style style:name="T393_12" style:family="text">
      <style:text-properties fo:font-size="10pt" style:font-size-asian="10pt" style:font-name-complex="Arial"/>
    </style:style>
    <style:style style:name="T393_13" style:family="text">
      <style:text-properties fo:font-size="10pt" style:font-size-asian="10pt" style:font-name-complex="Arial"/>
    </style:style>
    <style:style style:name="T393_14" style:family="text">
      <style:text-properties fo:font-size="10pt" style:font-size-asian="10pt" style:font-name-complex="Arial"/>
    </style:style>
    <style:style style:name="P394" style:family="paragraph" style:parent-style-name="List_20_Paragraph">
      <style:paragraph-properties fo:text-align="justify" fo:margin-bottom="0.212cm" fo:margin-left="0cm"/>
      <style:text-properties fo:color="#000000" fo:font-size="10pt" style:font-size-asian="10pt" style:font-name-complex="Arial"/>
    </style:style>
    <style:style style:name="T394_1" style:family="text">
      <style:text-properties fo:color="#000000" fo:font-size="10pt" style:font-size-asian="10pt" style:font-name-complex="Arial"/>
    </style:style>
    <style:style style:name="T394_2" style:family="text">
      <style:text-properties fo:color="#000000" fo:font-size="10pt" style:font-size-asian="10pt" style:font-name-complex="Arial"/>
    </style:style>
    <style:style style:name="P395" style:family="paragraph" style:parent-style-name="List_20_Paragraph">
      <style:paragraph-properties fo:text-align="justify" fo:margin-bottom="0.212cm" fo:margin-left="0cm"/>
      <style:text-properties fo:color="#000000" fo:font-size="10pt" style:font-size-asian="10pt" style:font-name-complex="Arial"/>
    </style:style>
    <style:style style:name="P396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96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396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397" style:family="paragraph" style:parent-style-name="Normal">
      <style:paragraph-properties fo:text-align="justify" fo:margin-top="0.212cm" fo:margin-bottom="0.212cm"/>
    </style:style>
    <style:style style:name="T397_1" style:family="text">
      <style:text-properties fo:font-size="10pt" style:font-size-asian="10pt" style:font-size-complex="10pt" fo:font-weight="bold" style:font-weight-asian="bold"/>
    </style:style>
    <style:style style:name="T397_2" style:family="text">
      <style:text-properties fo:font-size="10pt" style:font-size-asian="10pt" style:font-name-complex="Arial" style:font-size-complex="10pt"/>
    </style:style>
    <style:style style:name="P398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398_1" style:family="text">
      <style:text-properties fo:font-size="10pt" style:font-size-asian="10pt" style:font-name-complex="Arial"/>
    </style:style>
    <style:style style:name="P399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399_1" style:family="text">
      <style:text-properties fo:font-size="10pt" style:font-size-asian="10pt" style:font-name-complex="Arial"/>
    </style:style>
    <style:style style:name="P400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400_1" style:family="text">
      <style:text-properties fo:font-size="10pt" style:font-size-asian="10pt" style:font-name-complex="Arial"/>
    </style:style>
    <style:style style:name="T400_2" style:family="text">
      <style:text-properties fo:font-size="10pt" style:font-size-asian="10pt" style:font-name-complex="Arial"/>
    </style:style>
    <style:style style:name="P401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401_1" style:family="text">
      <style:text-properties fo:font-size="10pt" style:font-size-asian="10pt" style:font-name-complex="Arial"/>
    </style:style>
    <style:style style:name="P402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402_1" style:family="text">
      <style:text-properties fo:font-size="10pt" style:font-size-asian="10pt" style:font-name-complex="Arial"/>
    </style:style>
    <style:style style:name="T402_2" style:family="text">
      <style:text-properties fo:font-size="10pt" style:font-size-asian="10pt" style:font-name-complex="Arial"/>
    </style:style>
    <style:style style:name="T402_3" style:family="text">
      <style:text-properties fo:font-size="10pt" style:font-size-asian="10pt" style:font-name-complex="Arial"/>
    </style:style>
    <style:style style:name="T402_4" style:family="text">
      <style:text-properties fo:font-size="10pt" style:font-size-asian="10pt" style:font-name-complex="Arial"/>
    </style:style>
    <style:style style:name="P403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403_1" style:family="text">
      <style:text-properties fo:font-size="10pt" style:font-size-asian="10pt" style:font-name-complex="Arial"/>
    </style:style>
    <style:style style:name="P404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404_1" style:family="text">
      <style:text-properties fo:font-size="10pt" style:font-size-asian="10pt" style:font-name-complex="Arial"/>
    </style:style>
    <style:style style:name="P405" style:family="paragraph" style:parent-style-name="List_20_Paragraph">
      <style:paragraph-properties fo:text-align="justify" fo:text-indent="-0.63cm" fo:margin-bottom="0.212cm" fo:margin-left="0cm"/>
      <style:text-properties fo:font-size="10pt" style:font-size-asian="10pt" style:font-name-complex="Arial"/>
    </style:style>
    <style:style style:name="T405_1" style:family="text">
      <style:text-properties fo:font-size="10pt" style:font-size-asian="10pt" style:font-name-complex="Arial"/>
    </style:style>
    <style:style style:name="T405_2" style:family="text">
      <style:text-properties fo:font-size="10pt" style:font-size-asian="10pt" style:font-name-complex="Arial"/>
    </style:style>
    <style:style style:name="T405_3" style:family="text">
      <style:text-properties fo:font-size="10pt" style:font-size-asian="10pt" style:font-name-complex="Arial"/>
    </style:style>
    <style:style style:name="P406" style:family="paragraph" style:parent-style-name="Normal">
      <style:text-properties fo:font-size="11pt" style:font-size-asian="11pt" style:font-size-complex="11pt"/>
    </style:style>
    <style:style style:name="P407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07_1" style:family="text">
      <style:text-properties fo:font-size="14pt" style:font-size-asian="14pt" style:font-size-complex="11pt" fo:font-weight="bold" style:font-weight-asian="bold"/>
    </style:style>
    <style:style style:name="T407_2" style:family="text">
      <style:text-properties fo:font-size="14pt" style:font-size-asian="14pt" style:font-size-complex="11pt" fo:font-weight="bold" style:font-weight-asian="bold"/>
    </style:style>
    <style:style style:name="T407_3" style:family="text">
      <style:text-properties fo:font-size="14pt" style:font-size-asian="14pt" style:font-size-complex="11pt" fo:font-weight="bold" style:font-weight-asian="bold"/>
    </style:style>
    <style:style style:name="T407_4" style:family="text">
      <style:text-properties fo:font-size="14pt" style:font-size-asian="14pt" style:font-size-complex="11pt" fo:font-weight="bold" style:font-weight-asian="bold"/>
    </style:style>
    <style:style style:name="P408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09" style:family="paragraph" style:parent-style-name="Normal">
      <style:paragraph-properties fo:margin-bottom="0.212cm"/>
    </style:style>
    <style:style style:name="T40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10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410_1" style:family="text">
      <style:text-properties fo:font-size="10pt" style:font-size-asian="10pt" style:font-name-complex="Arial"/>
    </style:style>
    <style:style style:name="P411" style:family="paragraph" style:parent-style-name="Normal_20__28_Web_29_">
      <style:paragraph-properties fo:text-align="justify" fo:margin-bottom="0.212cm" fo:margin-left="0cm"/>
      <style:text-properties style:font-name="Arial" fo:font-size="10pt" style:font-size-asian="10pt" style:font-name-complex="Arial" style:font-size-complex="10pt"/>
    </style:style>
    <style:style style:name="T411_1" style:family="text">
      <style:text-properties style:font-name="Arial" fo:font-size="10pt" style:font-size-asian="10pt" style:font-name-complex="Arial" style:font-size-complex="10pt"/>
    </style:style>
    <style:style style:name="T411_2" style:family="text">
      <style:text-properties style:font-name="Arial" fo:font-size="10pt" style:font-size-asian="10pt" style:font-name-complex="Arial" style:font-size-complex="10pt"/>
    </style:style>
    <style:style style:name="T411_3" style:family="text">
      <style:text-properties style:font-name="Arial" fo:font-size="10pt" style:font-size-asian="10pt" style:font-name-complex="Arial" style:font-size-complex="10pt"/>
    </style:style>
    <style:style style:name="T411_4" style:family="text">
      <style:text-properties style:font-name="Arial" fo:font-size="10pt" style:font-size-asian="10pt" style:font-name-complex="Arial" style:font-size-complex="10pt" fo:language-asian="en" fo:country-asian="GB"/>
    </style:style>
    <style:style style:name="T411_5" style:family="text">
      <style:text-properties style:font-name="Arial" fo:font-size="10pt" style:font-size-asian="10pt" style:font-name-complex="Arial" style:font-size-complex="10pt"/>
    </style:style>
    <style:style style:name="P412" style:family="paragraph" style:parent-style-name="Normal_20__28_Web_29_">
      <style:paragraph-properties fo:text-align="justify" fo:margin-bottom="0.212cm" fo:margin-left="0cm"/>
      <style:text-properties style:font-name="Arial" fo:font-size="10pt" style:font-size-asian="10pt" style:font-name-complex="Arial" style:font-size-complex="10pt"/>
    </style:style>
    <style:style style:name="T412_1" style:family="text">
      <style:text-properties style:font-name="Arial" fo:font-size="10pt" style:font-size-asian="10pt" style:font-name-complex="Arial" style:font-size-complex="10pt"/>
    </style:style>
    <style:style style:name="T412_2" style:family="text">
      <style:text-properties style:font-name="Arial" fo:font-size="10pt" style:font-size-asian="10pt" style:font-name-complex="Arial" style:font-size-complex="10pt"/>
    </style:style>
    <style:style style:name="T412_3" style:family="text">
      <style:text-properties style:font-name="Arial" fo:font-size="10pt" style:font-size-asian="10pt" style:font-name-complex="Arial" style:font-size-complex="10pt"/>
    </style:style>
    <style:style style:name="P413" style:family="paragraph" style:parent-style-name="Normal_20__28_Web_29_">
      <style:paragraph-properties fo:text-align="justify" fo:margin-bottom="0.212cm" fo:margin-left="0cm"/>
      <style:text-properties style:font-name="Arial" fo:font-size="10pt" style:font-size-asian="10pt" style:font-name-complex="Arial" style:font-size-complex="10pt"/>
    </style:style>
    <style:style style:name="T413_1" style:family="text">
      <style:text-properties style:font-name="Arial" fo:font-size="10pt" style:font-size-asian="10pt" style:font-name-complex="Arial" style:font-size-complex="10pt"/>
    </style:style>
    <style:style style:name="T413_2" style:family="text">
      <style:text-properties style:font-name="Arial" fo:font-size="10pt" style:font-size-asian="10pt" style:font-name-complex="Arial" style:font-size-complex="10pt"/>
    </style:style>
    <style:style style:name="P414" style:family="paragraph" style:parent-style-name="Normal_20__28_Web_29_">
      <style:paragraph-properties fo:text-align="justify" fo:margin-bottom="0.212cm" fo:margin-left="0cm"/>
      <style:text-properties style:font-name="Arial" fo:font-size="10pt" style:font-size-asian="10pt" style:font-name-complex="Arial" style:font-size-complex="10pt"/>
    </style:style>
    <style:style style:name="T414_1" style:family="text">
      <style:text-properties style:font-name="Arial" fo:font-size="10pt" style:font-size-asian="10pt" style:font-name-complex="Arial" style:font-size-complex="10pt"/>
    </style:style>
    <style:style style:name="P415" style:family="paragraph" style:parent-style-name="Normal">
      <style:paragraph-properties fo:text-align="justify" fo:margin-bottom="0.212cm"/>
    </style:style>
    <style:style style:name="T415_1" style:family="text">
      <style:text-properties fo:font-size="10pt" style:font-size-asian="10pt" style:font-name-complex="Arial" style:font-size-complex="10pt" fo:font-weight="bold" style:font-weight-asian="bold"/>
    </style:style>
    <style:style style:name="P416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416_1" style:family="text">
      <style:text-properties fo:font-size="10pt" style:font-size-asian="10pt" style:font-name-complex="Arial"/>
    </style:style>
    <style:style style:name="P417" style:family="paragraph" style:parent-style-name="List_20_Paragraph">
      <style:paragraph-properties fo:text-align="justify" fo:margin-bottom="0.212cm" fo:margin-left="0cm"/>
      <style:text-properties fo:font-size="10pt" style:font-size-asian="10pt" style:font-name-complex="Arial"/>
    </style:style>
    <style:style style:name="T417_1" style:family="text">
      <style:text-properties fo:font-size="10pt" style:font-size-asian="10pt" style:font-name-complex="Arial"/>
    </style:style>
    <style:style style:name="P418" style:family="paragraph" style:parent-style-name="List_20_Paragraph">
      <style:paragraph-properties fo:text-align="justify" fo:margin-bottom="0.212cm" fo:margin-left="0cm"/>
    </style:style>
    <style:style style:name="T418_1" style:family="text">
      <style:text-properties fo:font-size="10pt" style:font-size-asian="10pt" style:font-name-complex="Arial" fo:font-weight="bold" style:font-weight-asian="bold"/>
    </style:style>
    <style:style style:name="P419" style:family="paragraph" style:parent-style-name="List_20_Paragraph">
      <style:paragraph-properties fo:text-align="justify" fo:margin-bottom="0.212cm" fo:margin-left="0cm"/>
      <style:text-properties fo:font-size="10pt" style:font-name-asian="Arial" style:font-size-asian="10pt" style:font-name-complex="Arial"/>
    </style:style>
    <style:style style:name="T419_1" style:family="text">
      <style:text-properties fo:font-size="10pt" style:font-name-asian="Arial" style:font-size-asian="10pt" style:font-name-complex="Arial"/>
    </style:style>
    <style:style style:name="P420" style:family="paragraph" style:parent-style-name="List_20_Paragraph">
      <style:paragraph-properties fo:margin-bottom="0cm"/>
      <style:text-properties fo:font-size="10pt" style:font-size-asian="10pt"/>
    </style:style>
    <style:style style:name="P421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21_1" style:family="text">
      <style:text-properties fo:font-size="14pt" style:font-size-asian="14pt" style:font-size-complex="11pt" fo:font-weight="bold" style:font-weight-asian="bold"/>
    </style:style>
    <style:style style:name="T421_2" style:family="text">
      <style:text-properties fo:font-size="14pt" style:font-size-asian="14pt" style:font-size-complex="11pt" fo:font-weight="bold" style:font-weight-asian="bold"/>
    </style:style>
    <style:style style:name="T421_3" style:family="text">
      <style:text-properties fo:font-size="14pt" style:font-size-asian="14pt" style:font-size-complex="11pt" fo:font-weight="bold" style:font-weight-asian="bold"/>
    </style:style>
    <style:style style:name="P422" style:family="paragraph" style:parent-style-name="Annotation_20_text">
      <style:paragraph-properties fo:text-align="justify"/>
      <style:text-properties fo:color="#000000" style:font-name-complex="Arial"/>
    </style:style>
    <style:style style:name="P423" style:family="paragraph" style:parent-style-name="List_20_Paragraph">
      <style:paragraph-properties fo:text-align="justify" fo:text-indent="-0.75cm" fo:margin-bottom="0.212cm" fo:margin-left="0cm"/>
      <style:text-properties fo:font-size="10pt" style:font-size-asian="10pt" style:font-name-complex="Arial"/>
    </style:style>
    <style:style style:name="T423_1" style:family="text">
      <style:text-properties fo:font-size="10pt" style:font-size-asian="10pt" style:font-name-complex="Arial"/>
    </style:style>
    <style:style style:name="T423_2" style:family="text">
      <style:text-properties fo:font-size="10pt" style:font-size-asian="10pt" style:font-name-complex="Arial"/>
    </style:style>
    <style:style style:name="T423_3" style:family="text">
      <style:text-properties fo:font-size="10pt" style:font-size-asian="10pt" style:font-name-complex="Arial"/>
    </style:style>
    <style:style style:name="P424" style:family="paragraph" style:parent-style-name="List_20_Paragraph">
      <style:paragraph-properties fo:text-align="justify" fo:text-indent="-0.75cm" fo:margin-bottom="0.212cm" fo:margin-left="0cm"/>
      <style:text-properties fo:font-size="10pt" style:font-size-asian="10pt" style:font-name-complex="Arial"/>
    </style:style>
    <style:style style:name="T424_1" style:family="text">
      <style:text-properties fo:font-size="10pt" style:font-size-asian="10pt" style:font-name-complex="Arial"/>
    </style:style>
    <style:style style:name="T424_2" style:family="text">
      <style:text-properties fo:font-size="10pt" style:font-size-asian="10pt" style:font-name-complex="Arial"/>
    </style:style>
    <style:style style:name="T424_3" style:family="text">
      <style:text-properties fo:font-size="10pt" style:font-size-asian="10pt" style:font-name-complex="Arial"/>
    </style:style>
    <style:style style:name="T424_4" style:family="text">
      <style:text-properties fo:font-size="10pt" style:font-size-asian="10pt" style:font-name-complex="Arial"/>
    </style:style>
    <style:style style:name="T424_5" style:family="text">
      <style:text-properties fo:font-size="10pt" style:font-size-asian="10pt" style:font-name-complex="Arial"/>
    </style:style>
    <style:style style:name="T424_6" style:family="text">
      <style:text-properties fo:font-size="10pt" style:font-size-asian="10pt" style:font-name-complex="Arial"/>
    </style:style>
    <style:style style:name="P425" style:family="paragraph" style:parent-style-name="List_20_Paragraph">
      <style:paragraph-properties fo:text-align="justify" fo:text-indent="-0.75cm" fo:margin-bottom="0.212cm" fo:margin-left="0cm"/>
      <style:text-properties fo:font-size="10pt" style:font-size-asian="10pt" style:font-name-complex="Arial"/>
    </style:style>
    <style:style style:name="T425_1" style:family="text">
      <style:text-properties fo:font-size="10pt" style:font-size-asian="10pt" style:font-name-complex="Arial"/>
    </style:style>
    <style:style style:name="T425_2" style:family="text">
      <style:text-properties fo:font-size="10pt" style:font-size-asian="10pt" style:font-name-complex="Arial"/>
    </style:style>
    <style:style style:name="T425_3" style:family="text">
      <style:text-properties fo:font-size="10pt" style:font-size-asian="10pt" style:font-name-complex="Arial"/>
    </style:style>
    <style:style style:name="P426" style:family="paragraph" style:parent-style-name="List_20_Paragraph">
      <style:paragraph-properties fo:text-align="justify" fo:text-indent="-0.75cm" fo:margin-bottom="0.212cm" fo:margin-left="0cm"/>
      <style:text-properties fo:font-size="10pt" style:font-size-asian="10pt" style:font-name-complex="Arial"/>
    </style:style>
    <style:style style:name="T426_1" style:family="text">
      <style:text-properties fo:font-size="10pt" style:font-size-asian="10pt" style:font-name-complex="Arial"/>
    </style:style>
    <style:style style:name="P427" style:family="paragraph" style:parent-style-name="List_20_Paragraph">
      <style:paragraph-properties fo:text-align="justify" fo:text-indent="-0.75cm" fo:margin-bottom="0.212cm" fo:margin-left="0cm"/>
      <style:text-properties fo:font-size="10pt" style:font-size-asian="10pt" style:font-name-complex="Arial"/>
    </style:style>
    <style:style style:name="T427_1" style:family="text">
      <style:text-properties fo:font-size="10pt" style:font-size-asian="10pt" style:font-name-complex="Arial"/>
    </style:style>
    <style:style style:name="P428" style:family="paragraph" style:parent-style-name="List_20_Paragraph">
      <style:paragraph-properties fo:text-align="justify" fo:text-indent="-0.75cm" fo:margin-bottom="0.212cm" fo:margin-left="0cm"/>
      <style:text-properties fo:font-size="10pt" style:font-size-asian="10pt" style:font-name-complex="Arial"/>
    </style:style>
    <style:style style:name="T428_1" style:family="text">
      <style:text-properties fo:font-size="10pt" style:font-size-asian="10pt" style:font-name-complex="Arial"/>
    </style:style>
    <style:style style:name="P429" style:family="paragraph" style:parent-style-name="List_20_Paragraph">
      <style:paragraph-properties fo:text-align="justify" fo:text-indent="-0.75cm" fo:margin-bottom="0.212cm" fo:margin-left="0cm"/>
    </style:style>
    <style:style style:name="T429_1" style:family="text">
      <style:text-properties fo:font-size="10pt" style:font-size-asian="10pt" style:font-name-complex="Arial"/>
    </style:style>
    <style:style style:name="T429_2" style:family="text"/>
    <style:style style:name="T429_3" style:family="text" style:parent-style-name="Internet_20_link">
      <style:text-properties fo:font-size="10pt" style:font-size-asian="10pt" style:font-name-complex="Arial"/>
    </style:style>
    <style:style style:name="P430" style:family="paragraph" style:parent-style-name="List_20_Paragraph">
      <style:paragraph-properties fo:text-align="justify" fo:text-indent="-0.75cm" fo:margin-bottom="0.212cm" fo:margin-left="0cm"/>
      <style:text-properties fo:font-size="10pt" style:font-size-asian="10pt" style:font-name-complex="Arial"/>
    </style:style>
    <style:style style:name="T430_1" style:family="text">
      <style:text-properties fo:font-size="10pt" style:font-size-asian="10pt" style:font-name-complex="Arial"/>
    </style:style>
    <style:style style:name="P431" style:family="paragraph" style:parent-style-name="Annotation_20_text">
      <style:paragraph-properties fo:text-align="justify" fo:margin-bottom="0.212cm"/>
    </style:style>
    <style:style style:name="T431_1" style:family="text">
      <style:text-properties fo:color="#000000" style:font-name-complex="Arial" fo:font-weight="bold" style:font-weight-asian="bold" style:font-weight-complex="bold"/>
    </style:style>
    <style:style style:name="P432" style:family="paragraph" style:parent-style-name="List_20_Paragraph">
      <style:paragraph-properties fo:text-align="justify" fo:text-indent="-0.75cm" fo:margin-bottom="0.212cm" fo:margin-left="0cm"/>
      <style:text-properties fo:font-size="10pt" style:font-size-asian="10pt" style:font-name-complex="Arial"/>
    </style:style>
    <style:style style:name="T432_1" style:family="text">
      <style:text-properties fo:font-size="10pt" style:font-size-asian="10pt" style:font-name-complex="Arial"/>
    </style:style>
    <style:style style:name="P433" style:family="paragraph" style:parent-style-name="Normal">
      <style:text-properties fo:font-size="11pt" style:font-size-asian="11pt" style:font-name-complex="Arial" style:font-size-complex="11pt"/>
    </style:style>
    <style:style style:name="Table18" style:family="table">
      <style:table-properties table:align="left" style:width="16.252cm" fo:margin-left="-0.009cm"/>
    </style:style>
    <style:style style:name="Column67" style:family="table-column">
      <style:table-column-properties style:column-width="4.251cm"/>
    </style:style>
    <style:style style:name="Column68" style:family="table-column">
      <style:table-column-properties style:column-width="4cm"/>
    </style:style>
    <style:style style:name="Column69" style:family="table-column">
      <style:table-column-properties style:column-width="3.501cm"/>
    </style:style>
    <style:style style:name="Column70" style:family="table-column">
      <style:table-column-properties style:column-width="4.5cm"/>
    </style:style>
    <style:style style:name="Row56" style:family="table-row"/>
    <style:style style:name="Cell1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line-height="100%" fo:margin-bottom="0cm"/>
    </style:style>
    <style:style style:name="T43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line-height="100%" fo:margin-bottom="0cm"/>
    </style:style>
    <style:style style:name="T43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438" style:family="paragraph" style:parent-style-name="Normal"/>
    <style:style style:name="P439" style:family="paragraph" style:parent-style-name="Normal"/>
    <style:style style:name="P440" style:family="paragraph" style:parent-style-name="Normal"/>
    <style:style style:name="P441" style:family="paragraph" style:parent-style-name="Normal"/>
    <style:style style:name="P442" style:family="paragraph" style:parent-style-name="Normal"/>
    <style:style style:name="P443" style:family="paragraph" style:parent-style-name="Normal"/>
    <style:style style:name="P444" style:family="paragraph" style:parent-style-name="Normal"/>
    <style:style style:name="P445" style:family="paragraph" style:parent-style-name="Normal"/>
    <style:style style:name="P446" style:family="paragraph" style:parent-style-name="Normal"/>
    <style:style style:name="P447" style:family="paragraph" style:parent-style-name="Normal"/>
    <style:style style:name="P448" style:family="paragraph" style:parent-style-name="Normal"/>
    <style:style style:name="P449" style:family="paragraph" style:parent-style-name="Normal"/>
    <style:style style:name="P450" style:family="paragraph" style:parent-style-name="Normal"/>
    <style:style style:name="P451" style:family="paragraph" style:parent-style-name="Normal"/>
    <style:style style:name="P452" style:family="paragraph" style:parent-style-name="Normal"/>
    <style:style style:name="P453" style:family="paragraph" style:parent-style-name="Normal"/>
    <style:style style:name="P454" style:family="paragraph" style:parent-style-name="Normal"/>
    <style:style style:name="P455" style:family="paragraph" style:parent-style-name="Normal"/>
    <style:style style:name="P456" style:family="paragraph" style:parent-style-name="Normal">
      <style:text-properties fo:font-weight="bold" style:font-weight-asian="bold" style:font-weight-complex="bold"/>
    </style:style>
    <style:style style:name="P457" style:family="paragraph" style:parent-style-name="Normal">
      <style:text-properties fo:font-weight="bold" style:font-weight-asian="bold" style:font-weight-complex="bold"/>
    </style:style>
    <style:style style:name="P458" style:family="paragraph" style:parent-style-name="Normal">
      <style:text-properties fo:font-weight="bold" style:font-weight-asian="bold" style:font-weight-complex="bold"/>
    </style:style>
    <style:style style:name="P459" style:family="paragraph" style:parent-style-name="Normal">
      <style:text-properties fo:font-weight="bold" style:font-weight-asian="bold" style:font-weight-complex="bold"/>
    </style:style>
    <style:style style:name="P460" style:family="paragraph" style:parent-style-name="Normal">
      <style:text-properties fo:font-weight="bold" style:font-weight-asian="bold" style:font-weight-complex="bold"/>
    </style:style>
    <style:style style:name="P461" style:family="paragraph" style:parent-style-name="Normal">
      <style:text-properties fo:font-weight="bold" style:font-weight-asian="bold" style:font-weight-complex="bold"/>
    </style:style>
    <style:style style:name="P462" style:family="paragraph" style:parent-style-name="Normal">
      <style:text-properties fo:font-weight="bold" style:font-weight-asian="bold" style:font-weight-complex="bold"/>
    </style:style>
    <style:style style:name="P463" style:family="paragraph" style:parent-style-name="Normal">
      <style:text-properties fo:font-weight="bold" style:font-weight-asian="bold" style:font-weight-complex="bold"/>
    </style:style>
    <style:style style:name="P464" style:family="paragraph" style:parent-style-name="Normal">
      <style:text-properties fo:font-weight="bold" style:font-weight-asian="bold" style:font-weight-complex="bold"/>
    </style:style>
    <style:style style:name="P465" style:family="paragraph" style:parent-style-name="Normal">
      <style:text-properties fo:font-weight="bold" style:font-weight-asian="bold" style:font-weight-complex="bold"/>
    </style:style>
    <style:style style:name="P466" style:family="paragraph" style:parent-style-name="Normal">
      <style:text-properties fo:font-weight="bold" style:font-weight-asian="bold" style:font-weight-complex="bold"/>
    </style:style>
    <style:style style:name="P467" style:family="paragraph" style:parent-style-name="Normal">
      <style:text-properties fo:font-weight="bold" style:font-weight-asian="bold" style:font-weight-complex="bold"/>
    </style:style>
    <style:style style:name="P468" style:family="paragraph" style:parent-style-name="Normal">
      <style:text-properties fo:font-weight="bold" style:font-weight-asian="bold" style:font-weight-complex="bold"/>
    </style:style>
    <style:style style:name="P469" style:family="paragraph" style:parent-style-name="Normal">
      <style:text-properties fo:font-weight="bold" style:font-weight-asian="bold" style:font-weight-complex="bold"/>
    </style:style>
    <style:style style:name="P470" style:family="paragraph" style:parent-style-name="Normal">
      <style:text-properties fo:font-weight="bold" style:font-weight-asian="bold" style:font-weight-complex="bold"/>
    </style:style>
    <style:style style:name="P471" style:family="paragraph" style:parent-style-name="Normal"/>
    <style:style style:name="T471_1" style:family="text">
      <style:text-properties fo:font-weight="bold" style:font-weight-asian="bold" style:font-weight-complex="bold"/>
    </style:style>
    <style:style style:name="P472" style:family="paragraph" style:parent-style-name="Normal"/>
    <style:style style:name="P473" style:family="paragraph" style:parent-style-name="Normal"/>
    <style:style style:name="T473_1" style:family="text">
      <style:text-properties fo:font-weight="bold" style:font-weight-asian="bold" style:font-weight-complex="bold"/>
    </style:style>
    <style:style style:name="Table19" style:family="table">
      <style:table-properties table:align="left" style:width="19.255cm" fo:margin-left="-1.501cm"/>
    </style:style>
    <style:style style:name="Column71" style:family="table-column">
      <style:table-column-properties style:column-width="5.477cm" style:use-optimal-column-width="false"/>
    </style:style>
    <style:style style:name="Column72" style:family="table-column">
      <style:table-column-properties style:column-width="0.609cm" style:use-optimal-column-width="false"/>
    </style:style>
    <style:style style:name="Column73" style:family="table-column">
      <style:table-column-properties style:column-width="0.474cm" style:use-optimal-column-width="false"/>
    </style:style>
    <style:style style:name="Column74" style:family="table-column">
      <style:table-column-properties style:column-width="2.893cm" style:use-optimal-column-width="false"/>
    </style:style>
    <style:style style:name="Column75" style:family="table-column">
      <style:table-column-properties style:column-width="0.609cm" style:use-optimal-column-width="false"/>
    </style:style>
    <style:style style:name="Column76" style:family="table-column">
      <style:table-column-properties style:column-width="1.799cm" style:use-optimal-column-width="false"/>
    </style:style>
    <style:style style:name="Column77" style:family="table-column">
      <style:table-column-properties style:column-width="1.568cm" style:use-optimal-column-width="false"/>
    </style:style>
    <style:style style:name="Column78" style:family="table-column">
      <style:table-column-properties style:column-width="0.609cm" style:use-optimal-column-width="false"/>
    </style:style>
    <style:style style:name="Column79" style:family="table-column">
      <style:table-column-properties style:column-width="4.717cm" style:use-optimal-column-width="false"/>
    </style:style>
    <style:style style:name="Column80" style:family="table-column">
      <style:table-column-properties style:column-width="0.501cm" style:use-optimal-column-width="false"/>
    </style:style>
    <style:style style:name="Row57" style:family="table-row">
      <style:table-row-properties style:min-row-height="0.609cm" style:use-optimal-row-height="false"/>
    </style:style>
    <style:style style:name="Cell176" style:family="table-cell">
      <style:table-cell-properties fo:background-color="#7030a0" style:vertical-align="top" fo:padding-left="0.185cm" fo:padding-right="0.185cm" fo:wrap-option="wrap"/>
    </style:style>
    <style:style style:name="P474" style:family="paragraph" style:parent-style-name="Normal">
      <style:paragraph-properties fo:line-height="100%" fo:margin-bottom="0cm"/>
    </style:style>
    <style:style style:name="T47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77" style:family="table-cell">
      <style:table-cell-properties style:vertical-align="top" fo:padding-left="0.185cm" fo:padding-right="0.185cm" fo:wrap-option="wrap"/>
    </style:style>
    <style:style style:name="P475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78" style:family="table-cell">
      <style:table-cell-properties fo:background-color="#00b0f0" style:vertical-align="top" fo:padding-left="0.185cm" fo:padding-right="0.185cm" fo:wrap-option="wrap"/>
    </style:style>
    <style:style style:name="P476" style:family="paragraph" style:parent-style-name="Normal">
      <style:paragraph-properties fo:line-height="100%" fo:margin-bottom="0cm"/>
    </style:style>
    <style:style style:name="T47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79" style:family="table-cell">
      <style:table-cell-properties style:vertical-align="top" fo:padding-left="0.185cm" fo:padding-right="0.185cm" fo:wrap-option="wrap"/>
    </style:style>
    <style:style style:name="P477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0" style:family="table-cell">
      <style:table-cell-properties fo:background-color="#2e75b5" style:vertical-align="top" fo:padding-left="0.185cm" fo:padding-right="0.185cm" fo:wrap-option="wrap"/>
    </style:style>
    <style:style style:name="P478" style:family="paragraph" style:parent-style-name="Normal">
      <style:paragraph-properties fo:line-height="100%" fo:margin-bottom="0cm"/>
    </style:style>
    <style:style style:name="T47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81" style:family="table-cell">
      <style:table-cell-properties style:vertical-align="top" fo:padding-left="0.185cm" fo:padding-right="0.185cm" fo:wrap-option="wrap"/>
    </style:style>
    <style:style style:name="P47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2" style:family="table-cell">
      <style:table-cell-properties fo:background-color="#538135" style:vertical-align="top" fo:padding-left="0.185cm" fo:padding-right="0.185cm" fo:wrap-option="wrap"/>
    </style:style>
    <style:style style:name="P480" style:family="paragraph" style:parent-style-name="Normal">
      <style:paragraph-properties fo:line-height="100%" fo:margin-bottom="0cm"/>
    </style:style>
    <style:style style:name="T48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8" style:family="table-row">
      <style:table-row-properties style:min-row-height="0.529cm" style:use-optimal-row-height="false"/>
    </style:style>
    <style:style style:name="Cell183" style:family="table-cell">
      <style:table-cell-properties style:vertical-align="top" fo:padding-left="0.185cm" fo:padding-right="0.185cm" fo:wrap-option="wrap"/>
    </style:style>
    <style:style style:name="P481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4" style:family="table-cell">
      <style:table-cell-properties style:vertical-align="top" fo:padding-left="0.185cm" fo:padding-right="0.185cm" fo:wrap-option="wrap"/>
    </style:style>
    <style:style style:name="P482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5" style:family="table-cell">
      <style:table-cell-properties style:vertical-align="top" fo:padding-left="0.185cm" fo:padding-right="0.185cm" fo:wrap-option="wrap"/>
    </style:style>
    <style:style style:name="P483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6" style:family="table-cell">
      <style:table-cell-properties style:vertical-align="top" fo:padding-left="0.185cm" fo:padding-right="0.185cm" fo:wrap-option="wrap"/>
    </style:style>
    <style:style style:name="P484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7" style:family="table-cell">
      <style:table-cell-properties style:vertical-align="top" fo:padding-left="0.185cm" fo:padding-right="0.185cm" fo:wrap-option="wrap"/>
    </style:style>
    <style:style style:name="P485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8" style:family="table-cell">
      <style:table-cell-properties style:vertical-align="top" fo:padding-left="0.185cm" fo:padding-right="0.185cm" fo:wrap-option="wrap"/>
    </style:style>
    <style:style style:name="P486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9" style:family="table-cell">
      <style:table-cell-properties style:vertical-align="top" fo:padding-left="0.185cm" fo:padding-right="0.185cm" fo:wrap-option="wrap"/>
    </style:style>
    <style:style style:name="P487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9" style:family="table-row">
      <style:table-row-properties style:min-row-height="0.529cm" style:use-optimal-row-height="false"/>
    </style:style>
    <style:style style:name="Cell190" style:family="table-cell">
      <style:table-cell-properties fo:background-color="#fef2cc" style:vertical-align="top" fo:padding-left="0.185cm" fo:padding-right="0.185cm" fo:wrap-option="wrap"/>
    </style:style>
    <style:style style:name="P488" style:family="paragraph" style:parent-style-name="Normal">
      <style:paragraph-properties fo:line-height="100%" fo:margin-bottom="0cm"/>
    </style:style>
    <style:style style:name="T4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89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0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1" style:family="paragraph" style:parent-style-name="Normal">
      <style:paragraph-properties fo:line-height="100%" fo:margin-bottom="0cm"/>
    </style:style>
    <style:style style:name="T4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92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3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4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5" style:family="paragraph" style:parent-style-name="Normal">
      <style:paragraph-properties fo:line-height="100%" fo:margin-bottom="0cm"/>
    </style:style>
    <style:style style:name="T4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96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7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99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0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91" style:family="table-cell">
      <style:table-cell-properties style:vertical-align="top" fo:padding-left="0.185cm" fo:padding-right="0.185cm" fo:wrap-option="wrap"/>
    </style:style>
    <style:style style:name="P501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FR1" style:family="graphic" style:parent-style-name="Normal">
      <style:graphic-properties draw:stroke="solid" svg:stroke-width="0.035cm" svg:stroke-color="#172c51" draw:fill-color="#4472c4" fo:background-color="#4472c4" fo:border-top="#172c51 0.035cm solid" fo:border-bottom="#172c51 0.035cm solid" fo:border-left="#172c51 0.035cm solid" fo:margin-left="0.318cm" fo:border-right="#172c51 0.035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2" style:family="paragraph" style:parent-style-name="Normal">
      <style:paragraph-properties fo:text-align="center" fo:margin-top="0cm" fo:margin-bottom="0cm"/>
    </style:style>
    <style:style style:name="T502_1" style:family="text"/>
    <style:style style:name="Cell192" style:family="table-cell">
      <style:table-cell-properties fo:background-color="#d9e2f3" style:vertical-align="top" fo:padding-left="0.185cm" fo:padding-right="0.185cm" fo:wrap-option="wrap"/>
    </style:style>
    <style:style style:name="P503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4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5" style:family="paragraph" style:parent-style-name="List_20_Paragraph">
      <style:paragraph-properties fo:text-indent="-0.635cm" fo:line-height="100%" fo:margin-bottom="0cm" fo:margin-left="0.885cm"/>
    </style:style>
    <style:style style:name="FR2" style:family="graphic" style:parent-style-name="List_20_Paragraph">
      <style:graphic-properties draw:stroke="solid" svg:stroke-width="0.035cm" svg:stroke-color="#172c51" draw:fill-color="#4472c4" fo:background-color="#4472c4" fo:border-top="#172c51 0.035cm solid" fo:border-bottom="#172c51 0.035cm solid" fo:border-left="#172c51 0.035cm solid" fo:margin-left="0.318cm" fo:border-right="#172c51 0.035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6" style:family="paragraph" style:parent-style-name="Normal">
      <style:paragraph-properties fo:text-align="center" fo:margin-top="0cm" fo:margin-bottom="0cm"/>
    </style:style>
    <style:style style:name="T506_1" style:family="text"/>
    <style:style style:name="T50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7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8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9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1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11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93" style:family="table-cell">
      <style:table-cell-properties style:vertical-align="top" fo:padding-left="0.185cm" fo:padding-right="0.185cm" fo:wrap-option="wrap"/>
    </style:style>
    <style:style style:name="P512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94" style:family="table-cell">
      <style:table-cell-properties fo:background-color="#deebf6" style:vertical-align="top" fo:padding-left="0.185cm" fo:padding-right="0.185cm" fo:wrap-option="wrap"/>
    </style:style>
    <style:style style:name="P513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14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1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16" style:family="paragraph" style:parent-style-name="Normal">
      <style:paragraph-properties fo:line-height="100%" fo:margin-bottom="0cm"/>
    </style:style>
    <style:style style:name="T5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517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18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19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2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95" style:family="table-cell">
      <style:table-cell-properties style:vertical-align="top" fo:padding-left="0.185cm" fo:padding-right="0.185cm" fo:wrap-option="wrap"/>
    </style:style>
    <style:style style:name="P521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96" style:family="table-cell">
      <style:table-cell-properties fo:background-color="#e2efd9" style:vertical-align="top" fo:padding-left="0.185cm" fo:padding-right="0.185cm" fo:wrap-option="wrap"/>
    </style:style>
    <style:style style:name="P522" style:family="paragraph" style:parent-style-name="Normal">
      <style:paragraph-properties fo:line-height="100%" fo:margin-bottom="0cm"/>
    </style:style>
    <style:style style:name="T5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523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24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25" style:family="paragraph" style:parent-style-name="List_20_Paragraph">
      <style:paragraph-properties fo:text-indent="-0.635cm" fo:line-height="100%" fo:margin-bottom="0cm" fo:margin-left="0.885cm"/>
    </style:style>
    <style:style style:name="FR3" style:family="graphic" style:parent-style-name="List_20_Paragraph">
      <style:graphic-properties draw:stroke="solid" svg:stroke-width="0.035cm" svg:stroke-color="#172c51" draw:fill-color="#4472c4" fo:background-color="#4472c4" fo:border-top="#172c51 0.035cm solid" fo:border-bottom="#172c51 0.035cm solid" fo:border-left="#172c51 0.035cm solid" fo:margin-left="0.318cm" fo:border-right="#172c51 0.035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26" style:family="paragraph" style:parent-style-name="Normal">
      <style:paragraph-properties fo:text-align="center" fo:margin-top="0cm" fo:margin-bottom="0cm"/>
    </style:style>
    <style:style style:name="T526_1" style:family="text"/>
    <style:style style:name="T52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27" style:family="paragraph" style:parent-style-name="Normal">
      <style:paragraph-properties fo:line-height="100%" fo:margin-bottom="0.423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28" style:family="paragraph" style:parent-style-name="Normal">
      <style:paragraph-properties fo:line-height="100%" fo:margin-bottom="0cm"/>
    </style:style>
    <style:style style:name="T5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529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0" style:family="paragraph" style:parent-style-name="List_20_Paragraph">
      <style:paragraph-properties fo:text-indent="-0.635cm" fo:line-height="100%" fo:margin-bottom="0cm" fo:margin-left="0.88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1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60" style:family="table-row">
      <style:table-row-properties style:use-optimal-row-height="fals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line-height="100%" fo:margin-bottom="0cm"/>
    </style:style>
    <style:style style:name="T53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line-height="100%" fo:margin-bottom="0cm"/>
    </style:style>
    <style:style style:name="T53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line-height="100%" fo:margin-bottom="0cm"/>
    </style:style>
    <style:style style:name="T53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Row61" style:family="table-row">
      <style:table-row-properties style:use-optimal-row-height="fals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List_20_Paragraph">
      <style:paragraph-properties fo:text-indent="-0.199cm"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5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6" style:family="paragraph" style:parent-style-name="List_20_Paragraph">
      <style:paragraph-properties fo:text-indent="-0.199cm" fo:line-height="100%" fo:margin-bottom="0cm" fo:margin-left="0.199cm"/>
    </style:style>
    <style:style style:name="T536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7" style:family="paragraph" style:parent-style-name="List_20_Paragraph">
      <style:paragraph-properties fo:text-indent="-0.199cm" fo:line-height="100%" fo:margin-bottom="0cm" fo:margin-left="0.199cm"/>
    </style:style>
    <style:style style:name="T537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8" style:family="paragraph" style:parent-style-name="List_20_Paragraph">
      <style:paragraph-properties fo:text-indent="-0.199cm"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8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9" style:family="paragraph" style:parent-style-name="List_20_Paragraph">
      <style:paragraph-properties fo:text-indent="-0.199cm" fo:line-height="100%" fo:margin-bottom="0cm" fo:margin-left="0.199cm"/>
    </style:style>
    <style:style style:name="T539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List_20_Paragraph">
      <style:paragraph-properties fo:text-indent="-0.199cm"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1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2" style:family="paragraph" style:parent-style-name="List_20_Paragraph">
      <style:paragraph-properties fo:text-indent="-0.199cm"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2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3" style:family="paragraph" style:parent-style-name="List_20_Paragraph">
      <style:paragraph-properties fo:text-indent="-0.199cm"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3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3_2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3_3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3_4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4" style:family="paragraph" style:parent-style-name="List_20_Paragraph">
      <style:paragraph-properties fo:text-indent="-0.199cm"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4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List_20_Paragraph">
      <style:paragraph-properties fo:text-indent="-0.199cm"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6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7" style:family="paragraph" style:parent-style-name="List_20_Paragraph">
      <style:paragraph-properties fo:text-indent="-0.199cm"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7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7_2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7_3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8" style:family="paragraph" style:parent-style-name="List_20_Paragraph">
      <style:paragraph-properties fo:text-indent="-0.199cm"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8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9" style:family="paragraph" style:parent-style-name="List_20_Paragraph">
      <style:paragraph-properties fo:text-indent="-0.199cm"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9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50" style:family="paragraph" style:parent-style-name="List_20_Paragraph">
      <style:paragraph-properties fo:text-indent="-0.199cm"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50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50_2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51" style:family="paragraph" style:parent-style-name="List_20_Paragraph">
      <style:paragraph-properties fo:text-indent="-0.199cm"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51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52" style:family="paragraph" style:parent-style-name="List_20_Paragraph">
      <style:paragraph-properties fo:line-height="100%" fo:margin-bottom="0cm" fo:margin-left="0.19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53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54" style:family="paragraph" style:parent-style-name="Normal">
      <style:text-properties fo:font-weight="bold" style:font-weight-asian="bold" style:font-weight-complex="bold"/>
    </style:style>
    <style:style style:name="P555" style:family="paragraph" style:parent-style-name="Normal"/>
    <style:style style:name="T555_1" style:family="text">
      <style:text-properties fo:font-weight="bold" style:font-weight-asian="bold" style:font-weight-complex="bold"/>
    </style:style>
    <style:style style:name="P556" style:family="paragraph" style:parent-style-name="Normal">
      <style:text-properties fo:font-weight="bold" style:font-weight-asian="bold" style:font-weight-complex="bold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57" style:family="paragraph" style:parent-style-name="Normal">
      <style:text-properties fo:font-weight="bold" style:font-weight-asian="bold" style:font-weight-complex="bold"/>
    </style:style>
    <style:style style:name="P558" style:family="paragraph" style:parent-style-name="Normal"/>
    <style:style style:name="T558_1" style:family="text">
      <style:text-properties fo:background-color="#ffff00" fo:font-size="10pt" style:font-size-asian="10pt" style:font-name-complex="Arial" style:font-size-complex="10pt" fo:language="en" fo:country="AU"/>
    </style:style>
  </office:automatic-styles>
  <office:body>
    <office:text>
      <text:section text:style-name="S1" text:name="S1">
        <text:h text:style-name="P1" text:outline-level="2"><text:span text:style-name="T1_1">Annual<text:s/>Review<text:s/>Template<text:s/></text:span></text:h>
        <text:p text:style-name="P2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3"><text:span text:style-name="T3_1">Title:<text:s text:c="2"/></text:span><text:span text:style-name="T3_2"><text:tab/></text:span><text:span text:style-name="T3_3">Pacific<text:s/>Clean<text:s/>Energy<text:s/>Programme<text:s/>(PCEP</text:span><text:span text:style-name="T3_4">)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4"><text:span text:style-name="T4_1">Programme<text:s/>Value<text:s/>£<text:s/>(full<text:s/>life</text:span><text:span text:style-name="T4_2">):</text:span><text:span text:style-name="T4_3"><text:s/>£20m</text:span></text:p>
            </table:table-cell>
            <table:covered-table-cell/>
            <table:table-cell table:style-name="Cell3">
              <text:p text:style-name="P5"><text:span text:style-name="T5_1">Review<text:s/>date:<text:s/></text:span><text:span text:style-name="T5_2">June<text:s/>2026</text:span></text:p>
            </table:table-cell>
          </table:table-row>
          <table:table-row table:style-name="Row3">
            <table:table-cell table:style-name="Cell4">
              <text:p text:style-name="P6"><text:span text:style-name="T6_1">Programme<text:s/></text:span><text:span text:style-name="T6_2">Code:</text:span><text:span text:style-name="T6_3"><text:s/></text:span><text:span text:style-name="T6_4">[</text:span><text:span text:style-name="T6_5">AMP<text:s/>ID#]</text:span></text:p>
              <text:p text:style-name="P7"><text:span text:style-name="T7_1">400021</text:span></text:p>
            </table:table-cell>
            <table:table-cell table:style-name="Cell5">
              <text:p text:style-name="P8"><text:span text:style-name="T8_1">AMP<text:s/>start<text:s/>date:</text:span><text:span text:style-name="T8_2"><text:s/></text:span><text:span text:style-name="T8_3">17<text:s/>May<text:s/>2023</text:span></text:p>
            </table:table-cell>
            <table:table-cell table:style-name="Cell6">
              <text:p text:style-name="P9"><text:span text:style-name="T9_1">AMP<text:s/>end<text:s/>date:</text:span><text:span text:style-name="T9_2"><text:s/></text:span><text:span text:style-name="T9_3">31<text:s/>March<text:s/>2030</text:span></text:p>
            </table:table-cell>
          </table:table-row>
        </table:table>
        <text:p text:style-name="P10"/>
        <text:p text:style-name="P11"><text:span text:style-name="T11_1">Summary<text:s/>of<text:s/>Programme<text:s/>Performance<text:s/></text:span></text:p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4">
            <table:table-cell table:style-name="Cell7">
              <text:p text:style-name="P12"><text:span text:style-name="T12_1">Year</text:span></text:p>
            </table:table-cell>
            <table:table-cell table:style-name="Cell8">
              <text:p text:style-name="P13"><text:span text:style-name="T13_1">2024</text:span></text:p>
            </table:table-cell>
            <table:table-cell table:style-name="Cell9">
              <text:p text:style-name="P14"><text:span text:style-name="T14_1">2025</text:span></text:p>
            </table:table-cell>
            <table:table-cell table:style-name="Cell10">
              <text:p text:style-name="P15"><text:span text:style-name="T15_1">2026</text:span></text:p>
            </table:table-cell>
            <table:table-cell table:style-name="Cell11">
              <text:p text:style-name="P16"/>
            </table:table-cell>
            <table:table-cell table:style-name="Cell12">
              <text:p text:style-name="P17"/>
            </table:table-cell>
            <table:table-cell table:style-name="Cell13">
              <text:p text:style-name="P18"/>
            </table:table-cell>
            <table:table-cell table:style-name="Cell14">
              <text:p text:style-name="P19"/>
            </table:table-cell>
            <table:table-cell table:style-name="Cell15">
              <text:p text:style-name="P20"/>
            </table:table-cell>
          </table:table-row>
          <table:table-row table:style-name="Row5">
            <table:table-cell table:style-name="Cell16">
              <text:p text:style-name="P21"><text:span text:style-name="T21_1">Overall<text:s/>Output<text:s/>Score</text:span></text:p>
            </table:table-cell>
            <table:table-cell table:style-name="Cell17">
              <text:p text:style-name="P22"><text:span text:style-name="T22_1">B</text:span></text:p>
            </table:table-cell>
            <table:table-cell table:style-name="Cell18">
              <text:p text:style-name="P23"><text:span text:style-name="T23_1">A</text:span></text:p>
            </table:table-cell>
            <table:table-cell table:style-name="Cell19">
              <text:p text:style-name="P24"><text:span text:style-name="T24_1">B</text:span></text:p>
            </table:table-cell>
            <table:table-cell table:style-name="Cell20">
              <text:p text:style-name="P25"/>
            </table:table-cell>
            <table:table-cell table:style-name="Cell21">
              <text:p text:style-name="P26"/>
            </table:table-cell>
            <table:table-cell table:style-name="Cell22">
              <text:p text:style-name="P27"/>
            </table:table-cell>
            <table:table-cell table:style-name="Cell23">
              <text:p text:style-name="P28"/>
            </table:table-cell>
            <table:table-cell table:style-name="Cell24">
              <text:p text:style-name="P29"/>
            </table:table-cell>
          </table:table-row>
          <table:table-row table:style-name="Row6">
            <table:table-cell table:style-name="Cell25">
              <text:p text:style-name="P30"><text:span text:style-name="T30_1">Overall<text:s/>programme<text:s/>risk<text:s/>rating</text:span></text:p>
            </table:table-cell>
            <table:table-cell table:style-name="Cell26">
              <text:p text:style-name="P31"><text:span text:style-name="T31_1">Major</text:span></text:p>
            </table:table-cell>
            <table:table-cell table:style-name="Cell27">
              <text:p text:style-name="P32"><text:span text:style-name="T32_1">Major</text:span></text:p>
            </table:table-cell>
            <table:table-cell table:style-name="Cell28">
              <text:p text:style-name="P33"><text:span text:style-name="T33_1">Major</text:span></text:p>
            </table:table-cell>
            <table:table-cell table:style-name="Cell29">
              <text:p text:style-name="P34"/>
            </table:table-cell>
            <table:table-cell table:style-name="Cell30">
              <text:p text:style-name="P35"/>
            </table:table-cell>
            <table:table-cell table:style-name="Cell31">
              <text:p text:style-name="P36"/>
            </table:table-cell>
            <table:table-cell table:style-name="Cell32">
              <text:p text:style-name="P37"/>
            </table:table-cell>
            <table:table-cell table:style-name="Cell33">
              <text:p text:style-name="P38"/>
            </table:table-cell>
          </table:table-row>
        </table:table>
        <text:p text:style-name="P39"/>
        <table:table table:style-name="Table3">
          <table:table-column table:style-name="Column13"/>
          <table:table-column table:style-name="Column14"/>
          <table:table-row table:style-name="Row7">
            <table:table-cell table:style-name="Cell34">
              <text:p text:style-name="P40"><text:span text:style-name="T40_1">DevTracker</text:span><text:span text:style-name="T40_2"><text:s/>Link<text:s/>to<text:s/>Business<text:s/>Case:<text:s/></text:span></text:p>
            </table:table-cell>
            <table:table-cell table:style-name="Cell35">
              <text:p text:style-name="P41"><text:span text:style-name="T41_1"><text:a xlink:type="simple" xlink:href="https://view.officeapps.live.com/op/view.aspx?src=https%3A%2F%2Fiati.fcdo.gov.uk%2Fiati_documents%2FS4000217.odt&amp;wdOrigin=BROWSELINK"><text:span text:style-name="T41_2">S4000217.odt</text:span></text:a></text:span></text:p>
            </table:table-cell>
          </table:table-row>
          <table:table-row table:style-name="Row8">
            <table:table-cell table:style-name="Cell36">
              <text:p text:style-name="P42"><text:span text:style-name="T42_1">DevTracker</text:span><text:span text:style-name="T42_2"><text:s/>Link<text:s/>to<text:s/></text:span><text:span text:style-name="T42_3">results<text:s/>framework</text:span><text:span text:style-name="T42_4">:<text:s/></text:span></text:p>
            </table:table-cell>
            <table:table-cell table:style-name="Cell37">
              <text:p text:style-name="P43"/>
            </table:table-cell>
          </table:table-row>
        </table:table>
        <text:p text:style-name="P44"/>
        <text:p text:style-name="P45"><text:span text:style-name="T45_1">A.<text:s/>SUMMARY<text:s/>AND<text:s/>OVERVIEW</text:span></text:p>
        <text:p text:style-name="P46"/>
        <text:p text:style-name="P47"><text:span text:style-name="T47_1">Description<text:s/>of<text:s/>programme<text:s/></text:span></text:p>
        <text:list text:style-name="LS24" xml:id="list0">
          <text:list-item>
            <text:p text:style-name="P48"><text:span text:style-name="T48_1">The<text:s/>Pacific<text:s/>Clean<text:s/>Energy<text:s/>Programme<text:s/>(PCEP)<text:s/>is<text:s/>a<text:s/>£20m<text:s/>programme<text:s/>across<text:s/>7<text:s/>years.<text:s text:c="2"/>The<text:s/>objectives<text:s/>of<text:s/>PCEP<text:s/>are<text:s/></text:span><text:span text:style-name="T48_2">increased</text:span><text:span text:style-name="T48_3"><text:s/>and<text:s/></text:span><text:span text:style-name="T48_4">equitable</text:span><text:span text:style-name="T48_5"><text:s/>access<text:s/>to<text:s/>affordable<text:s/>and<text:s/>reliable<text:s/>electricity,<text:s/>with<text:s/>a<text:s/>longer-term<text:s/>objective<text:s/>of<text:s/>reducing<text:s/>carbon<text:s/>emissions<text:s/>across<text:s/>several<text:s/>PICs.<text:s/>The<text:s/>intended<text:s/>impact<text:s/>is<text:s/>increased<text:s/>number<text:s/>of<text:s/>people<text:s/>and<text:s/>businesses<text:s/>with<text:s/>access<text:s/>to<text:s/>clean<text:s/>energy<text:s/>in<text:s/>Pacific<text:s/>Islands<text:s/>and<text:s/>reduced<text:s/>diesel<text:s/>fuel<text:s/>imports<text:s/>and<text:s/>lower<text:s/>Greenhouse<text:s/>Gas<text:s/>(GHG)<text:s/>emissions<text:s/>at<text:s/>the<text:s/>national<text:s/>level.</text:span></text:p>
          </text:list-item>
          <text:list-item>
            <text:p text:style-name="P49"><text:span text:style-name="T49_1">PCEP<text:s/></text:span><text:span text:style-name="T49_2">has<text:s/>two<text:s/></text:span><text:span text:style-name="T49_3">distinct</text:span><text:span text:style-name="T49_4"><text:s/>components:<text:s text:c="2"/></text:span></text:p>
          </text:list-item>
        </text:list>
        <text:list text:style-name="LS4" xml:id="list2">
          <text:list-item>
            <text:p text:style-name="P50"><text:span text:style-name="T50_1">Transforming<text:s/>Island<text:s/>Development<text:s/>through<text:s/>Electrification<text:s/>and<text:s/>Sustainability<text:s/>(TIDES):</text:span><text:span text:style-name="T50_2"><text:s/>TIDES<text:s/>is<text:s/>an<text:s/>innovative<text:s/>blended<text:s/>finance<text:s/>fund<text:s/>which<text:s/>will<text:s/>finance<text:s/>renewable<text:s/>energy<text:s/>projects<text:s/>in<text:s/>six<text:s/>Pacific<text:s/>Island<text:s/>countries<text:s/>-<text:s/></text:span><text:span text:style-name="T50_3">Cook<text:s/>Islands,<text:s/></text:span><text:span text:style-name="T50_4">Fiji,<text:s/></text:span><text:span text:style-name="T50_5">Samoa,<text:s/></text:span><text:span text:style-name="T50_6">Tonga,<text:s/>Solomon<text:s/>Islands</text:span><text:span text:style-name="T50_7"><text:s/>and<text:s/>Vanuatu</text:span><text:span text:style-name="T50_8">.</text:span><text:span text:style-name="T50_9"><text:s/>The</text:span><text:span text:style-name="T50_10"><text:s/></text:span><text:span text:style-name="T50_11">fund</text:span><text:span text:style-name="T50_12">,<text:s/>which<text:s/>aims<text:s/>to<text:s/>reach<text:s/>$100<text:s/>million</text:span><text:span text:style-name="T50_13"><text:s/>of<text:s/>investment<text:s/>funding</text:span><text:span text:style-name="T50_14">,</text:span><text:span text:style-name="T50_15"><text:s/>is<text:s/>currently<text:s/>in<text:s/></text:span><text:span text:style-name="T50_16">its</text:span><text:span text:style-name="T50_17"><text:s/>fundraising<text:s/>stage</text:span><text:span text:style-name="T50_18"><text:s/>and<text:s/>FCDO<text:s/>has<text:s/>committed<text:s/></text:span><text:span text:style-name="T50_19">£10.7m<text:s/></text:span><text:span text:style-name="T50_20">to</text:span><text:span text:style-name="T50_21"><text:s/>a<text:s/>Promissory<text:s/>Note<text:s/></text:span><text:span text:style-name="T50_22">with</text:span><text:span text:style-name="T50_23"><text:s/>the<text:s/>Bank<text:s/>of<text:s/>England</text:span><text:span text:style-name="T50_24">.<text:s/></text:span><text:span text:style-name="T50_25">Once<text:s/>launched,<text:s/></text:span><text:span text:style-name="T50_26">TIDES</text:span><text:span text:style-name="T50_27"><text:s/>will<text:s/>provide<text:s/>loans<text:s/>to<text:s/>developers<text:s/>of</text:span><text:span text:style-name="T50_28"><text:s/>renewable<text:s/>on-grid<text:s/>projects,</text:span><text:span text:style-name="T50_29"><text:s/>commercial<text:s/>and<text:s/>industrial<text:s/></text:span><text:span text:style-name="T50_30">projects,<text:s/>and<text:s/>rural<text:s/>energy<text:s/>access<text:s/></text:span><text:span text:style-name="T50_31">projects</text:span><text:span text:style-name="T50_32">,<text:s/>including<text:s/>mini-grids.</text:span><text:span text:style-name="T50_33"><text:s/>TIDES<text:s/>is<text:s/>delivered<text:s/>by<text:s/>C</text:span><text:span text:style-name="T50_34">amco</text:span><text:span text:style-name="T50_35"><text:s/></text:span><text:span text:style-name="T50_36">Management<text:s/>Limited</text:span><text:span text:style-name="T50_37"><text:s/>(Camco)</text:span><text:span text:style-name="T50_38">.</text:span></text:p>
          </text:list-item>
        </text:list>
        <text:p text:style-name="P51"/>
        <text:list text:style-name="LS4" xml:id="list3">
          <text:list-item>
            <text:p text:style-name="P52"><text:span text:style-name="T52_1">Pawarim</text:span><text:span text:style-name="T52_2"><text:s/></text:span><text:span text:style-name="T52_3">Komuniti</text:span><text:span text:style-name="T52_4"><text:s/>Partnerships<text:s/>(PKP):</text:span><text:span text:style-name="T52_5"><text:s/></text:span><text:span text:style-name="T52_6">PKP<text:s/>is<text:s/>an<text:s/></text:span><text:span text:style-name="T52_7">ongoing<text:s/>Australian<text:s/>programme</text:span><text:span text:style-name="T52_8"><text:s/>supporting<text:s/></text:span><text:span text:style-name="T52_9">energy<text:s/>access<text:s/>in<text:s/>Papua<text:s/>New<text:s/>Guinea,<text:s/>which<text:s/>is<text:s/>part<text:s/>of<text:s/></text:span><text:span text:style-name="T52_10">Australia’s<text:s/>Economic<text:s/>and<text:s/>Social<text:s/>Program<text:s/>(ESIP)</text:span><text:span text:style-name="T52_11">,<text:s/></text:span><text:span text:style-name="T52_12">implemented<text:s/>by<text:s/>managing<text:s/>contractor<text:s/>DT<text:s/>Global</text:span><text:span text:style-name="T52_13">.</text:span><text:span text:style-name="T52_14"><text:s/></text:span><text:span text:style-name="T52_15">PKP</text:span><text:span text:style-name="T52_16"><text:s/>aim</text:span><text:span text:style-name="T52_17">s</text:span><text:span text:style-name="T52_18"><text:s/>to<text:s/>scale<text:s/>up<text:s/>and<text:s/>reach<text:s/>additional<text:s/>poor<text:s/>households<text:s/>without<text:s/>access<text:s/>to<text:s/>electricity<text:s/>through<text:s/>technologies<text:s/>for<text:s/>off-grid<text:s/>electrification<text:s/>in<text:s/>Papua<text:s/>New<text:s/>Guinea.</text:span><text:span text:style-name="T52_19"><text:s/>FCDO<text:s/>has<text:s/>completed<text:s/>its<text:s/>f</text:span><text:span text:style-name="T52_20">inal<text:s/>payment<text:s/>to<text:s/>PKP</text:span><text:span text:style-name="T52_21"><text:s/>and<text:s/>FCDO<text:s/>funded<text:s/>projects<text:s/>are<text:s/>expected<text:s/>to<text:s/>complete<text:s/>by</text:span><text:span text:style-name="T52_22"><text:s/>October<text:s/>2026.</text:span></text:p>
          </text:list-item>
        </text:list>
        <text:p text:style-name="P53"><text:span text:style-name="T53_1">Summary<text:s/>supporting<text:s/>narrative<text:s/>for<text:s/>the<text:s/>overall<text:s/>score<text:s/>in<text:s/>this<text:s/>review<text:s/></text:span></text:p>
        <text:list text:style-name="LS24" xml:id="list4" text:continue-list="list0">
          <text:list-item>
            <text:p text:style-name="P54"><text:span text:style-name="T54_1">This<text:s/>Annual<text:s/>Review<text:s/>assesses<text:s/>programme<text:s/>delivery<text:s/>between<text:s/>1<text:s/>April<text:s/>2025<text:s/>and<text:s/>31<text:s/>March<text:s/>2026.<text:s/>PKP<text:s/>was<text:s/>the<text:s/>only<text:s/>active<text:s/>programme<text:s/>component<text:s/>during<text:s/>this<text:s/>period.<text:s/>TIDES<text:s/>has<text:s/>not<text:s/>yet<text:s/>entered<text:s/>implementation<text:s/>and<text:s/>does<text:s/>not<text:s/>have<text:s/>output<text:s/>targets<text:s/>for<text:s/>the<text:s/>2025/26<text:s/>reporting<text:s/>year.</text:span></text:p>
          </text:list-item>
          <text:list-item>
            <text:p text:style-name="P55"><text:span text:style-name="T55_1">For<text:s/>2025/26,<text:s/>PCEP<text:s/>is<text:s/>scored<text:s/>B.<text:s/>The<text:s/>programme<text:s/>has<text:s/>not<text:s/>met<text:s/>its<text:s/>output<text:s/>expectations<text:s/>and<text:s/>is<text:s/>not<text:s/>on<text:s/>track<text:s/>to<text:s/>deliver<text:s/>its<text:s/>outcome<text:s/>targets.<text:s/>This<text:s/>reflects<text:s/>delays<text:s/>in<text:s/>bringing<text:s/>new<text:s/>PKP<text:s/>projects<text:s/>into<text:s/>implementation,<text:s/>alongside<text:s/>lower</text:span><text:span text:style-name="T55_2">‑than</text:span><text:span text:style-name="T55_3">‑expected<text:s/>delivery<text:s/>under<text:s/>PBNI.<text:s/>TIDES<text:s/>has<text:s/>also<text:s/>progressed<text:s/>more<text:s/>slowly<text:s/>than<text:s/>anticipated<text:s/>in<text:s/>earlier<text:s/>Annual<text:s/>Reviews.<text:s/>While<text:s/>this<text:s/>has<text:s/>not<text:s/>affected<text:s/>output<text:s/>scoring<text:s/>for<text:s/>2025/26,<text:s/>it<text:s/>will<text:s/>delay<text:s/>the<text:s/>expected<text:s/>timing<text:s/>of<text:s/>programme<text:s/>outcomes<text:s/>and<text:s/>impact</text:span></text:p>
          </text:list-item>
          <text:list-item>
            <text:p text:style-name="P56"><text:span text:style-name="T56_1">TIDES<text:s/>delivery<text:s/></text:span></text:p>
          </text:list-item>
          <text:list-item>
            <text:p text:style-name="P57"><text:span text:style-name="T57_1">TIDES<text:s/>expected<text:s/>to<text:s/>reach<text:s/></text:span><text:span text:style-name="T57_2">financial<text:s/>close<text:s/>by<text:s/></text:span><text:span text:style-name="T57_3">December</text:span><text:span text:style-name="T57_4"><text:s/></text:span><text:span text:style-name="T57_5">202</text:span><text:span text:style-name="T57_6">6</text:span><text:span text:style-name="T57_7">.<text:s/>TIDES<text:s/>has<text:s/>not<text:s/>reached<text:s/>financial<text:s/>close<text:s/>because<text:s/>the<text:s/>fundraising<text:s/>period<text:s/>has<text:s/>taken<text:s/>longer<text:s/>than<text:s/>expected</text:span><text:span text:style-name="T57_8">,</text:span><text:span text:style-name="T57_9"><text:s/></text:span><text:span text:style-name="T57_10">This</text:span><text:span text:style-name="T57_11"><text:s/>is<text:s/>due<text:s/>to<text:s/>the<text:s/>fact<text:s/>that<text:s/>fundraising<text:s/>across<text:s/>the<text:s/>tranches<text:s/></text:span><text:span text:style-name="T57_12">had<text:s/>to<text:s/></text:span><text:span text:style-name="T57_13">happen<text:s/>sequentially,<text:s/>that<text:s/>is,</text:span><text:span text:style-name="T57_14"><text:s/>Camco<text:s/>focused<text:s/>first<text:s/>on<text:s/>securing<text:s/>UK<text:s/>and<text:s/>NZ<text:s/></text:span><text:span text:style-name="T57_15">junior<text:s/>equity<text:s/></text:span><text:span text:style-name="T57_16">contribution</text:span><text:span text:style-name="T57_17">s</text:span><text:span text:style-name="T57_18">,<text:s/>which<text:s/>then<text:s/>enabled<text:s/>engagement<text:s/>with</text:span><text:span text:style-name="T57_19"><text:s/>investors<text:s/>for<text:s/>the<text:s/>more<text:s/>senior<text:s/>tranches</text:span><text:span text:style-name="T57_20">.<text:s/></text:span><text:span text:style-name="T57_21">Subsequent<text:s/>to<text:s/>closing<text:s/>the<text:s/>junior<text:s/>equity<text:s/>contributions,<text:s/>Camco<text:s/>focused<text:s/>its<text:s/>efforts<text:s/></text:span><text:span text:style-name="T57_22">towards</text:span><text:span text:style-name="T57_23"><text:s/></text:span><text:span text:style-name="T57_24">senior<text:s/>equity<text:s/>and<text:s/>senior<text:s/>debt<text:s/>investors.<text:s/>As<text:s/>a<text:s/>first<text:s/>of<text:s/>its<text:s/>kind<text:s/></text:span><text:span text:style-name="T57_25">fund<text:s/></text:span><text:span text:style-name="T57_26">in<text:s/>the<text:s/>region</text:span><text:span text:style-name="T57_27">,<text:s/>fundraising<text:s/>has<text:s/>been<text:s/>slow</text:span><text:span text:style-name="T57_28"><text:s/>reflecting<text:s/>both<text:s/>constrained<text:s/>investor<text:s/>risk<text:s/>appetite<text:s/>and<text:s/>a<text:s/>preference<text:s/>to<text:s/>allocate<text:s/>capital<text:s/>outside<text:s/>Pacific<text:s/>markets</text:span><text:span text:style-name="T57_29">.<text:s/></text:span></text:p>
          </text:list-item>
          <text:list-item>
            <text:p text:style-name="P58"><text:span text:style-name="T58_1">During<text:s/>the<text:s/></text:span><text:span text:style-name="T58_2">2025-2026<text:s/>reporting<text:s/>period</text:span><text:span text:style-name="T58_3">,<text:s/></text:span><text:span text:style-name="T58_4">TIDES</text:span><text:span text:style-name="T58_5"><text:s/></text:span><text:span text:style-name="T58_6">has<text:s/></text:span><text:span text:style-name="T58_7">made<text:s/></text:span><text:span text:style-name="T58_8">some<text:s/></text:span><text:span text:style-name="T58_9">progress</text:span><text:span text:style-name="T58_10"><text:s/>towards<text:s/>reaching<text:s/>financial<text:s/>close</text:span><text:span text:style-name="T58_11">.</text:span><text:span text:style-name="T58_12"><text:s/>Key</text:span><text:span text:style-name="T58_13"><text:s/></text:span><text:span text:style-name="T58_14">achievements<text:s/>include</text:span><text:span text:style-name="T58_15">:</text:span></text:p>
          </text:list-item>
        </text:list>
        <text:list text:style-name="LS4" xml:id="list9">
          <text:list-item>
            <text:p text:style-name="P59"><text:span text:style-name="T59_1">Buy-in<text:s/>and<text:s/>provisional<text:s/>approvals<text:s/>fr</text:span><text:span text:style-name="T59_2">o</text:span><text:span text:style-name="T59_3">m</text:span><text:span text:style-name="T59_4"><text:s/>prospective<text:s/>investor</text:span><text:span text:style-name="T59_5">s</text:span><text:span text:style-name="T59_6">,<text:s/>including<text:s/>development<text:s/>finance<text:s/>institutions<text:s/>and<text:s/>institutional<text:s/>investors</text:span><text:span text:style-name="T59_7">.</text:span><text:span text:style-name="T59_8"><text:s/></text:span><text:span text:style-name="T59_9">TIDES<text:s/>has<text:s/>secured<text:s/>$20<text:s/>million<text:s/>of<text:s/>capital<text:s/>approved<text:s/>by<text:s/>the<text:s/>UK<text:s/>and<text:s/>NZ<text:s/>governments</text:span><text:span text:style-name="T59_10">.</text:span><text:span text:style-name="T59_11"><text:s/></text:span><text:span text:style-name="T59_12">TIDES<text:s/>has<text:s/></text:span><text:span text:style-name="T59_13">a<text:s/></text:span><text:span text:style-name="T59_14">pipeline<text:s/>of</text:span><text:span text:style-name="T59_15"><text:s/>$1</text:span><text:span text:style-name="T59_16">13</text:span><text:span text:style-name="T59_17">m<text:s/>of<text:s/></text:span><text:span text:style-name="T59_18">private<text:s/></text:span><text:span text:style-name="T59_19">capital<text:s/></text:span><text:span text:style-name="T59_20">under</text:span><text:span text:style-name="T59_21"><text:s/>advanced</text:span><text:span text:style-name="T59_22"><text:s/>discussion</text:span><text:span text:style-name="T59_23">s</text:span><text:span text:style-name="T59_24">,<text:s/>with<text:s/>$</text:span><text:span text:style-name="T59_25">85</text:span><text:span text:style-name="T59_26">.</text:span><text:span text:style-name="T59_27">5m<text:s/></text:span><text:span text:style-name="T59_28">of<text:s/>private<text:s/></text:span><text:span text:style-name="T59_29">capital<text:s/></text:span><text:span text:style-name="T59_30">provisionally<text:s/>approved,<text:s/>pending<text:s/>due<text:s/>diligence<text:s/>checks</text:span><text:span text:style-name="T59_31"><text:s/>and<text:s/>final<text:s/>approvals</text:span><text:span text:style-name="T59_32">.<text:s/></text:span><text:span text:style-name="T59_33">The<text:s/>fund<text:s/></text:span><text:span text:style-name="T59_34">is<text:s/>on<text:s/>track<text:s/>to<text:s/>reach<text:s/>first<text:s/>close<text:s/></text:span><text:span text:style-name="T59_35">($50<text:s/>million)<text:s/></text:span><text:span text:style-name="T59_36">by<text:s/>December<text:s/>2026.</text:span></text:p>
          </text:list-item>
          <text:list-item>
            <text:p text:style-name="P60"><text:span text:style-name="T60_1">Securing<text:s/>ministerial<text:s/>endorsement<text:s/></text:span><text:span text:style-name="T60_2">from<text:s/>Pacific<text:s/>Islands<text:s/>ministers<text:s/>of<text:s/>transport<text:s/>and<text:s/>energy</text:span><text:span text:style-name="T60_3"><text:s/>at<text:s/>the<text:s/></text:span><text:span text:style-name="T60_4">6</text:span><text:span text:style-name="T60_5">th</text:span><text:span text:style-name="T60_6"><text:s/></text:span><text:span text:style-name="T60_7">Pacific<text:s/>Regional<text:s/>Energy<text:s/>and<text:s/>Transport<text:s/>Ministers<text:s/>Meeting</text:span><text:span text:style-name="T60_8"><text:s/></text:span><text:span text:style-name="T60_9">hosted<text:s/>in<text:s/>Papua<text:s/>New<text:s/>Guinea<text:s/></text:span><text:span text:style-name="T60_10">(May<text:s/>2026)</text:span></text:p>
          </text:list-item>
          <text:list-item>
            <text:p text:style-name="P61"><text:span text:style-name="T61_1">Si</text:span><text:span text:style-name="T61_2">gning<text:s/>a<text:s/>term<text:s/>sheet<text:s/>for<text:s/>a<text:s/>USD32.5m<text:s/>senior<text:s/>debt<text:s/>investment<text:s/>into<text:s/>TIDES</text:span></text:p>
          </text:list-item>
          <text:list-item>
            <text:p text:style-name="P62"><text:span text:style-name="T62_1">Completing<text:s/></text:span><text:span text:style-name="T62_2">a<text:s/>successful<text:s/>due<text:s/>diligence<text:s/>trip<text:s/></text:span><text:span text:style-name="T62_3">with<text:s/>a<text:s/>potential<text:s/>senior<text:s/>equity<text:s/>investor<text:s/>to<text:s/>Fiji<text:s/></text:span></text:p>
          </text:list-item>
          <text:list-item>
            <text:p text:style-name="P63"><text:span text:style-name="T63_1">Ongoing<text:s/>positive<text:s/>engagement<text:s/>from<text:s/>prospective<text:s/>business<text:s/>in<text:s/>the<text:s/>region,<text:s/>building<text:s/>a<text:s/>pipeline<text:s/>of<text:s/>investible<text:s/>businesses</text:span><text:span text:style-name="T63_2">.</text:span></text:p>
          </text:list-item>
          <text:list-item>
            <text:p text:style-name="P64"><text:span text:style-name="T64_1">The<text:s/>onboarding<text:s/>of<text:s/>a<text:s/>new<text:s/>Camco<text:s/>team<text:s/>member<text:s/>based<text:s/>in<text:s/>Suva,<text:s/>Fiji,<text:s/>with<text:s/>strong<text:s/>connections<text:s/>and<text:s/>a<text:s/>relevant<text:s/>background.</text:span></text:p>
          </text:list-item>
        </text:list>
        <text:p text:style-name="P65"><text:span text:style-name="T65_1">P</text:span><text:span text:style-name="T65_2">KP</text:span><text:span text:style-name="T65_3"><text:s/>delivery</text:span></text:p>
        <text:list text:style-name="LS24" xml:id="list15" text:continue-list="list0">
          <text:list-item>
            <text:p text:style-name="P66"><text:span text:style-name="T66_1">Over<text:s/>the<text:s/>2025</text:span><text:span text:style-name="T66_2">-20</text:span><text:span text:style-name="T66_3">26<text:s/></text:span><text:span text:style-name="T66_4">reporting</text:span><text:span text:style-name="T66_5"><text:s/></text:span><text:span text:style-name="T66_6">year,<text:s/>PKP<text:s/></text:span><text:span text:style-name="T66_7">concluded<text:s/>the</text:span><text:span text:style-name="T66_8"><text:s/></text:span><text:span text:style-name="T66_9">FCDO<text:s/>funded<text:s/></text:span><text:span text:style-name="T66_10">Pawa<text:s/>Bilong<text:s/>Niu<text:s/>Ailan<text:s/></text:span><text:span text:style-name="T66_11">(PBNI)<text:s/></text:span><text:span text:style-name="T66_12">project</text:span><text:span text:style-name="T66_13">.<text:s/>PKP<text:s/>also<text:s/></text:span><text:span text:style-name="T66_14">mobilised</text:span><text:span text:style-name="T66_15"><text:s/></text:span><text:span text:style-name="T66_16">two<text:s/></text:span><text:span text:style-name="T66_17">new<text:s/>FCDO<text:s/>supported<text:s/></text:span><text:span text:style-name="T66_18">projects</text:span><text:span text:style-name="T66_19">,<text:s/></text:span><text:span text:style-name="T66_20">Kamapim</text:span><text:span text:style-name="T66_21"><text:s/>Pawa</text:span><text:span text:style-name="T66_22"><text:s/></text:span><text:span text:style-name="T66_23">in<text:s/>Sandaun<text:s/>Province</text:span><text:span text:style-name="T66_24"><text:s/>and<text:s/></text:span><text:span text:style-name="T66_25">Sola<text:s/>Bilong<text:s/>Kakao,<text:s/></text:span><text:span text:style-name="T66_26">in<text:s/></text:span><text:span text:style-name="T66_27">Manus</text:span><text:span text:style-name="T66_28"><text:s/>Province</text:span><text:span text:style-name="T66_29">,<text:s/></text:span><text:span text:style-name="T66_30">both<text:s/>expected<text:s/>to<text:s/>commence<text:s/>in<text:s/>May<text:s/>2026.</text:span></text:p>
            <text:list>
              <text:list-item>
                <text:p text:style-name="P67"><text:span text:style-name="T67_1">Pawa<text:s/>Bilong<text:s/>Niu<text:s/>Ailan<text:s/>(PBNI</text:span><text:span text:style-name="T67_2">),<text:s/></text:span><text:span text:style-name="T67_3">was</text:span><text:span text:style-name="T67_4"><text:s/>delivered<text:s/>between<text:s/></text:span><text:span text:style-name="T67_5">December</text:span><text:span text:style-name="T67_6"><text:s/>2024<text:s/>and<text:s/>August<text:s/>2025</text:span><text:span text:style-name="T67_7">.<text:s/>The<text:s/>project<text:s/></text:span><text:span text:style-name="T67_8">install</text:span><text:span text:style-name="T67_9">ed<text:s/>total<text:s/>of</text:span><text:span text:style-name="T67_10"><text:s/></text:span><text:span text:style-name="T67_11">9,383<text:s/>Solar</text:span><text:span text:style-name="T67_12"><text:s/>Home<text:s/>Systems</text:span><text:span text:style-name="T67_13">,</text:span><text:span text:style-name="T67_14"><text:s/>80<text:s/></text:span><text:span text:style-name="T67_15">C</text:span><text:span text:style-name="T67_16">ommunity<text:s/></text:span><text:span text:style-name="T67_17">S</text:span><text:span text:style-name="T67_18">olar<text:s/></text:span><text:span text:style-name="T67_19">Ki</text:span><text:span text:style-name="T67_20">ts,<text:s/>and</text:span><text:span text:style-name="T67_21"><text:s/>160<text:s/></text:span><text:span text:style-name="T67_22">S</text:span><text:span text:style-name="T67_23">treetlight<text:s/></text:span><text:span text:style-name="T67_24">poles</text:span><text:span text:style-name="T67_25"><text:s/>across<text:s/></text:span><text:span text:style-name="T67_26">Namatanai</text:span><text:span text:style-name="T67_27"><text:s/>District</text:span><text:span text:style-name="T67_28"><text:s/>of<text:s/>New<text:s/>Ireland<text:s/>Province</text:span><text:span text:style-name="T67_29">.<text:s/></text:span><text:span text:style-name="T67_30">The<text:s/>project</text:span><text:span text:style-name="T67_31"><text:s/></text:span><text:span text:style-name="T67_32">has<text:s/>been<text:s/>completed</text:span><text:span text:style-name="T67_33"><text:s/>and<text:s/>FCDO<text:s/>funds<text:s/>fully<text:s/>disbursed</text:span><text:span text:style-name="T67_34">,<text:s/>with<text:s/>follow</text:span><text:span text:style-name="T67_35">‑up<text:s/>verification<text:s/>confirming<text:s/>installations<text:s/>remain<text:s/>operational.<text:s/>Independent<text:s/>post</text:span><text:span text:style-name="T67_36">‑installation<text:s/>monitoring<text:s/>and<text:s/>impact<text:s/>assessment,<text:s/>largely<text:s/>completed<text:s/>and<text:s/>analysed<text:s/>during<text:s/>2025/26,<text:s/>documents<text:s/></text:span><text:span text:style-name="T67_37">positive</text:span><text:span text:style-name="T67_38"><text:s/></text:span><text:span text:style-name="T67_39">outcomes<text:s/>including<text:s/>reduced<text:s/>household<text:s/>energy<text:s/>costs,<text:s/>increased<text:s/>study<text:s/>time,<text:s/>improved<text:s/>safety<text:s/>at<text:s/>night,<text:s/>and<text:s/>expanded<text:s/>livelihood<text:s/>activities.<text:s/></text:span></text:p>
              </text:list-item>
              <text:list-item>
                <text:p text:style-name="P68"><text:span text:style-name="T68_1">Kamapim</text:span><text:span text:style-name="T68_2"><text:s/>Pawa</text:span><text:span text:style-name="T68_3"><text:s/>(KP)</text:span><text:span text:style-name="T68_4"><text:s/>and<text:s/>Solar<text:s/>Bilong<text:s/>Kakao</text:span><text:span text:style-name="T68_5"><text:s/>(SBK)</text:span><text:span text:style-name="T68_6">,<text:s/>progressed<text:s/>through<text:s/>mobilisation<text:s/>and<text:s/>procurement<text:s/>during<text:s/>2025/26:</text:span><text:span text:style-name="T68_7"><text:s/></text:span><text:span text:style-name="T68_8">Kamapim</text:span><text:span text:style-name="T68_9"><text:s/>Pawa</text:span><text:span text:style-name="T68_10">,<text:s/>implemented<text:s/>by<text:s/></text:span><text:span text:style-name="T68_11">Tenkile</text:span><text:span text:style-name="T68_12"><text:s/>Conservation<text:s/>Alliance<text:s/>(TCA);<text:s/>and</text:span><text:span text:style-name="T68_13"><text:s/></text:span><text:span text:style-name="T68_14">Sola<text:s/>Bilong<text:s/>Kakao</text:span><text:span text:style-name="T68_15"><text:s/>implemented<text:s/></text:span><text:span text:style-name="T68_16">by</text:span><text:span text:style-name="T68_17"><text:s/></text:span><text:span text:style-name="T68_18">t</text:span><text:span text:style-name="T68_19">he<text:s/>Cocoa<text:s/>Regiment<text:s/>Limited<text:s/>(CRL).</text:span><text:span text:style-name="T68_20"><text:s/></text:span><text:span text:style-name="T68_21">During<text:s/>the<text:s/>review<text:s/>period,<text:s/>UK<text:s/>funding<text:s/>supported<text:s/>contracting,<text:s/>procurement,<text:s/>and<text:s/>logistical<text:s/>preparation<text:s/>for<text:s/>both<text:s/>projects,<text:s/>with<text:s/>expenditure<text:s/>and<text:s/>commitments<text:s/>recorded<text:s/>against<text:s/>each.<text:s/>As<text:s/></text:span><text:span text:style-name="T68_22">of</text:span><text:span text:style-name="T68_23"><text:s/>end</text:span><text:span text:style-name="T68_24">‑March<text:s/>2026,<text:s/>both<text:s/>projects<text:s/>remained<text:s/>in<text:s/>procurement<text:s/>and<text:s/>contracting<text:s/>phases,<text:s/>with<text:s/>installation<text:s/>activities<text:s/>scheduled<text:s/>largely<text:s/>after<text:s/>the<text:s/>review<text:s/>period<text:s/>and<text:s/>completion<text:s/>targeted<text:s/>for<text:s/>September<text:s/>2026.<text:s/></text:span></text:p>
              </text:list-item>
            </text:list>
          </text:list-item>
        </text:list>
        <text:p text:style-name="P69"><text:span text:style-name="T69_1">Development<text:s/>cooperation<text:s/>/<text:s/>wider<text:s/>programme<text:s/>delivery</text:span><text:span text:style-name="T69_2"><text:s/></text:span></text:p>
        <text:list text:style-name="LS24" xml:id="list18" text:continue-list="list0">
          <text:list-item>
            <text:p text:style-name="P70"><text:span text:style-name="T70_1">The<text:s/>programme<text:s/>should<text:s/>strengthen<text:s/>delivery<text:s/>against<text:s/>its<text:s/>wider<text:s/>development<text:s/>cooperation<text:s/>objectives,<text:s/>including<text:s/>engagement<text:s/>with<text:s/>regional<text:s/>initiatives<text:s/>and<text:s/>partners.<text:s/>While<text:s/>previous<text:s/>Annual<text:s/>Reviews<text:s/>have<text:s/>emphasised<text:s/>the<text:s/>importance<text:s/>of<text:s/>UK<text:s/>engagement<text:s/>through<text:s/>mechanisms<text:s/>such<text:s/>as<text:s/>PCRIF<text:s/>and<text:s/>wider<text:s/>Pacific<text:s/>coordination,<text:s/>there<text:s/>is<text:s/>limited<text:s/>evidence<text:s/>of<text:s/>this<text:s/>being<text:s/>realised<text:s/>in<text:s/>2025/26.<text:s/>Greater<text:s/>focus<text:s/>should<text:s/>be<text:s/>placed<text:s/>on<text:s/>translating<text:s/>these<text:s/>objectives<text:s/>into<text:s/>active<text:s/>engagement<text:s/>and<text:s/>demonstrable<text:s/>outcomes.</text:span></text:p>
          </text:list-item>
          <text:list-item>
            <text:h text:style-name="P71" text:outline-level="3"><text:span text:style-name="T71_1"><text:s/></text:span><text:span text:style-name="T71_2">The<text:s/>PCEP<text:s/>Business<text:s/>Case<text:s/>and<text:s/>previous<text:s/>Annual<text:s/>Reviews<text:s/>emphasised<text:s/>the<text:s/>importance<text:s/>of<text:s/>wider<text:s/>development<text:s/>engagement<text:s/>and<text:s/>partnership<text:s/>in<text:s/>the<text:s/>Pacific.<text:s/>However,<text:s/>delivery<text:s/>against<text:s/>these<text:s/>objectives<text:s/>appears<text:s/>inconsistent<text:s/>and<text:s/>not<text:s/>systematically<text:s/>embedded<text:s/>across<text:s/>the<text:s/>programme.</text:span></text:h>
          </text:list-item>
        </text:list>
        <text:p text:style-name="P72"><text:span text:style-name="T72_1">Note<text:s/>on<text:s/></text:span><text:span text:style-name="T72_2">AR<text:s/>reporting</text:span><text:span text:style-name="T72_3"><text:s/>and<text:s/>continuity</text:span></text:p>
        <text:list text:style-name="LS24" xml:id="list20" text:continue-list="list0">
          <text:list-item>
            <text:p text:style-name="P73"><text:span text:style-name="T73_1">The<text:s/>programme<text:s/>has<text:s/>experienced<text:s/>multiple<text:s/>changes<text:s/>in<text:s/>FCDO<text:s/>team<text:s/>composition<text:s/>over<text:s/>the<text:s/>past<text:s/>year,<text:s/>alongside<text:s/>a<text:s/>shift<text:s/>in<text:s/>lead<text:s/>directorate.<text:s/>This<text:s/>has<text:s/>affected<text:s/>continuity,<text:s/>stakeholder<text:s/>engagement,<text:s/>and<text:s/>the<text:s/>ability<text:s/>to<text:s/>track<text:s/>delivery<text:s/>against<text:s/>agreed<text:s/>targets<text:s/>and<text:s/>milestones.<text:s/>FCDO<text:s/>should<text:s/>ensure<text:s/>stable<text:s/>resourcing<text:s/>and<text:s/>continuity<text:s/>of<text:s/>programme<text:s/>management<text:s/>to<text:s/>strengthen<text:s/>oversight<text:s/>and<text:s/>support<text:s/>delivery<text:s/>going<text:s/>forward.</text:span></text:p>
          </text:list-item>
          <text:list-item>
            <text:p text:style-name="P74"><text:span text:style-name="T74_1">During<text:s/>this<text:s/>Annual<text:s/>Review<text:s/>process,<text:s/>FCDO<text:s/>identified<text:s/>errors<text:s/>in<text:s/>previously<text:s/>reported<text:s/>achieved<text:s/>values<text:s/>for<text:s/>PKP<text:s/>in<text:s/>the<text:s/>2024/25<text:s/>Annual<text:s/>Review.<text:s/>FCDO<text:s/>has<text:s/>corrected<text:s/>these<text:s/>values<text:s/>in<text:s/>consultation<text:s/>with<text:s/>ESIP<text:s/>and<text:s/>updated<text:s/>the<text:s/>programme<text:s/></text:span><text:span text:style-name="T74_2">logframe</text:span><text:span text:style-name="T74_3">.<text:s/>FCDO<text:s/>should<text:s/>strengthen<text:s/>reporting<text:s/>assurance<text:s/>processes<text:s/>to<text:s/>ensure<text:s/>the<text:s/>accuracy<text:s/>and<text:s/>consistency<text:s/>of<text:s/>programme<text:s/>data<text:s/>going<text:s/>forward.</text:span></text:p>
          </text:list-item>
        </text:list>
        <text:p text:style-name="P75"><text:span text:style-name="T75_1">Progress<text:s/>against<text:s/>recommendations<text:s/>from<text:s/></text:span><text:span text:style-name="T75_2">last<text:s/>Annual<text:s/>Review</text:span></text:p>
        <text:p text:style-name="P76"/>
        <table:table table:style-name="Table4">
          <table:table-column table:style-name="Column15"/>
          <table:table-column table:style-name="Column16"/>
          <table:table-row table:style-name="Row9">
            <table:table-cell table:style-name="Cell38">
              <text:p text:style-name="P77"><text:span text:style-name="T77_1">Recommendations<text:s/>from<text:s/>202</text:span><text:span text:style-name="T77_2">4-25<text:s/>AR</text:span></text:p>
            </table:table-cell>
            <table:table-cell table:style-name="Cell39">
              <text:p text:style-name="P78"><text:span text:style-name="T78_1">Progress<text:s/>over<text:s/>25/26</text:span><text:span text:style-name="T78_2"><text:s/></text:span></text:p>
            </table:table-cell>
          </table:table-row>
          <table:table-row table:style-name="Row10">
            <table:table-cell table:style-name="Cell40">
              <text:list text:style-name="LS28" xml:id="list22">
                <text:list-item>
                  <text:p text:style-name="P79"><text:span text:style-name="T79_1">FCDO<text:s/>and<text:s/>DFAT<text:s/>should<text:s/>support<text:s/>wider<text:s/>efforts<text:s/></text:span><text:span text:style-name="T79_2">to<text:s/>establish<text:s/>a<text:s/></text:span><text:span text:style-name="T79_3">national<text:s/>maintenance<text:s/>network</text:span><text:span text:style-name="T79_4">,<text:s/>and<text:s/>more<text:s/>specifically<text:s/>must<text:s/>ensure<text:s/></text:span><text:span text:style-name="T79_5">that<text:s/>maintenance<text:s/>plans<text:s/>are<text:s/>built<text:s/>into<text:s/></text:span><text:span text:style-name="T79_6">every<text:s/>installation<text:s/>from<text:s/>the<text:s/>beginning.<text:s/>This<text:s/>recommendation<text:s/>was<text:s/>based<text:s/>on<text:s/>the<text:s/>conclusion<text:s/>of<text:s/>the<text:s/>E-Waste<text:s/>Study<text:s/>commissioned<text:s/>by<text:s/>FCDO.<text:s/></text:span></text:p>
                </text:list-item>
              </text:list>
            </table:table-cell>
            <table:table-cell table:style-name="Cell41">
              <text:p text:style-name="P80"><text:span text:style-name="T80_1">DFAT<text:s/>expects<text:s/>to<text:s/>pick<text:s/>it<text:s/>up<text:s/>in<text:s/>2026-27</text:span><text:span text:style-name="T80_2">.<text:s/>DFAT<text:s/>confirmed<text:s/>in<text:s/>a<text:s/>call<text:s/>with<text:s/>FCDO<text:s/>that<text:s/>this<text:s/></text:span><text:span text:style-name="T80_3">is<text:s/>a<text:s/>priority<text:s/>for<text:s/>them<text:s/>and<text:s/>they<text:s/>are<text:s/>looking<text:s/>into<text:s/>it.<text:s/></text:span><text:span text:style-name="T80_4">DFAT<text:s/>already<text:s/>have<text:s/>very<text:s/>strict<text:s/>supply<text:s/>chain<text:s/>standards<text:s/>in<text:s/>place<text:s/></text:span><text:span text:style-name="T80_5">to<text:s/>ensure<text:s/>proper<text:s/>E-waste<text:s/>management.<text:s/></text:span></text:p>
            </table:table-cell>
          </table:table-row>
          <table:table-row table:style-name="Row11">
            <table:table-cell table:style-name="Cell42">
              <text:list text:style-name="LS28" xml:id="list23" text:continue-list="list22">
                <text:list-item>
                  <text:p text:style-name="P81"><text:span text:style-name="T81_1">Future<text:s/>programming<text:s/>should<text:s/>consider<text:s/>scalable<text:s/>distributed<text:s/>renewable<text:s/>energy<text:s/>(DRE)<text:s/>solutions<text:s/>that<text:s/>align<text:s/>with<text:s/>inclusive<text:s/>economic<text:s/>growth<text:s/>and<text:s/>long-term<text:s/>sustainability<text:s/>goals.</text:span></text:p>
                </text:list-item>
              </text:list>
            </table:table-cell>
            <table:table-cell table:style-name="Cell43">
              <text:p text:style-name="P82"><text:span text:style-name="T82_1">Complete<text:s/>-<text:s/></text:span><text:span text:style-name="T82_2">FCDO<text:s/>has<text:s/>taken<text:s/>this<text:s/>onboard<text:s/>with<text:s/>the<text:s/></text:span><text:span text:style-name="T82_3">second<text:s/>component<text:s/>of<text:s/>PCEP<text:s/></text:span><text:span text:style-name="T82_4">f</text:span><text:span text:style-name="T82_5">or<text:s/>TIDES.<text:s/></text:span><text:span text:style-name="T82_6">Sustainability<text:s/>underpins<text:s/>all<text:s/>aspects<text:s/>of<text:s/>the<text:s/>TIDES<text:s/>platform,<text:s/>from<text:s/>initial<text:s/>design<text:s/>through<text:s/>to<text:s/>implementation<text:s/>and<text:s/>ex-post<text:s/>evaluation.<text:s/>TIDES’<text:s/>impact<text:s/>strategy<text:s/>is<text:s/>grounded<text:s/>in<text:s/>the<text:s/>Ten<text:s/>Principles<text:s/>of<text:s/>UN<text:s/>Global<text:s/>Compact<text:s/>and<text:s/>the<text:s/>SDGs<text:s/>and<text:s/>their<text:s/>underlying<text:s/>targets,<text:s/>as<text:s/>well<text:s/>as<text:s/>net<text:s/>zero<text:s/>carbon<text:s/>and<text:s/>climate<text:s/>resilient<text:s/>growth<text:s/>as<text:s/>laid<text:s/>out<text:s/>in<text:s/>the<text:s/>Paris<text:s/>Agreement.</text:span></text:p>
            </table:table-cell>
          </table:table-row>
          <table:table-row table:style-name="Row12">
            <table:table-cell table:style-name="Cell44">
              <text:list text:style-name="LS28" xml:id="list24" text:continue-list="list22">
                <text:list-item>
                  <text:p text:style-name="P83"><text:span text:style-name="T83_1">The<text:s/>programme<text:s/>team<text:s/>should<text:s/>utilise<text:s/>upcoming<text:s/>monitoring<text:s/>visits<text:s/>to<text:s/>Papua<text:s/>New<text:s/>Guinea<text:s/></text:span><text:span text:style-name="T83_2">to</text:span><text:span text:style-name="T83_3"><text:s/>highlight<text:s/>existing<text:s/>activity<text:s/>and<text:s/>better<text:s/>understand<text:s/>the<text:s/>challenges<text:s/>of<text:s/>operating<text:s/>in<text:s/>PNG.<text:s/></text:span></text:p>
                </text:list-item>
              </text:list>
            </table:table-cell>
            <table:table-cell table:style-name="Cell45">
              <text:p text:style-name="P84"><text:span text:style-name="T84_1">Not<text:s/>complete</text:span><text:span text:style-name="T84_2">d<text:s/>during<text:s/>review<text:s/>period</text:span><text:span text:style-name="T84_3"><text:s/>-<text:s/></text:span><text:span text:style-name="T84_4">Due<text:s/>to<text:s/>practical<text:s/>limitations,<text:s/>an<text:s/>in-person<text:s/>monitoring<text:s/>visit<text:s/>by<text:s/>the<text:s/>programme<text:s/>team<text:s/>has<text:s/>not<text:s/>been<text:s/>possible.<text:s/>However,</text:span><text:span text:style-name="T84_5"><text:s/>the<text:s/>team<text:s/>have<text:s/>engaged<text:s/>with<text:s/>monthly<text:s/>calls<text:s/>with<text:s/>DFAT<text:s/>to<text:s/>monitor<text:s/>ongoing<text:s/>programme<text:s/>progress.</text:span></text:p>
            </table:table-cell>
          </table:table-row>
          <table:table-row table:style-name="Row13">
            <table:table-cell table:style-name="Cell46">
              <text:list text:style-name="LS28" xml:id="list25" text:continue-list="list22">
                <text:list-item>
                  <text:p text:style-name="P85"><text:span text:style-name="T85_1">IPRD<text:s/>should<text:s/>streamline<text:s/>SRO<text:s/>and<text:s/>PRO<text:s/>reporting<text:s/>arrangements,<text:s/>and<text:s/>greater<text:s/>private<text:s/>sector<text:s/>expertise<text:s/>should<text:s/>be<text:s/>sourced<text:s/>for<text:s/>the<text:s/>running<text:s/>and<text:s/>management<text:s/>of<text:s/>TIDES.<text:s/>A<text:s/>lesson<text:s/>learning<text:s/>event<text:s/>will<text:s/>be<text:s/>conducted<text:s/>once<text:s/>negotiations<text:s/>have<text:s/>concluded,<text:s/>to<text:s/>share<text:s/>learnings<text:s/>across<text:s/>FCDO<text:s/>teams.</text:span></text:p>
                </text:list-item>
              </text:list>
            </table:table-cell>
            <table:table-cell table:style-name="Cell47">
              <text:p text:style-name="P86"><text:span text:style-name="T86_1">Partially<text:s/>complete<text:s/>-<text:s/></text:span><text:span text:style-name="T86_2">The<text:s/>team<text:s/>have<text:s/>onboarded<text:s/>a<text:s/>Private<text:s/>Sector<text:s/>Development<text:s/>Adviser,<text:s/></text:span><text:span text:style-name="T86_3">who<text:s/>has<text:s/>been</text:span><text:span text:style-name="T86_4"><text:s/>providing<text:s/>valuable<text:s/>advisory<text:s/>support<text:s/>to<text:s/>the<text:s/>programme<text:s/></text:span><text:span text:style-name="T86_5">since<text:s/>September<text:s/>2025.</text:span><text:span text:style-name="T86_6"><text:s/></text:span></text:p>
            </table:table-cell>
          </table:table-row>
          <table:table-row table:style-name="Row14">
            <table:table-cell table:style-name="Cell48">
              <text:list text:style-name="LS28" xml:id="list26" text:continue-list="list22">
                <text:list-item>
                  <text:p text:style-name="P87"><text:span text:style-name="T87_1">Quarterly<text:s/>or<text:s/>milestone-based<text:s/>Logframe<text:s/>reviews<text:s/>should<text:s/>be</text:span><text:span text:style-name="T87_2"><text:s/></text:span><text:span text:style-name="T87_3">institutionalised</text:span></text:p>
                </text:list-item>
              </text:list>
            </table:table-cell>
            <table:table-cell table:style-name="Cell49">
              <text:p text:style-name="P88"><text:span text:style-name="T88_1">Partially<text:s/>complete<text:s/>-<text:s/></text:span><text:span text:style-name="T88_2">Due<text:s/>t</text:span><text:span text:style-name="T88_3">o<text:s/>change<text:s/>of<text:s/>SROs,<text:s/>PROs<text:s/>and<text:s/>entire<text:s/>programme<text:s/>teams<text:s/>between<text:s/>the<text:s/>last<text:s/>AR<text:s/>and<text:s/>this<text:s/>one,<text:s/></text:span><text:span text:style-name="T88_4">quarterly<text:s/>Logframe<text:s/>specific<text:s/>meetings<text:s/>have<text:s/>not<text:s/>been<text:s/>‘institutionalised’<text:s/>yet.<text:s/></text:span><text:span text:style-name="T88_5">However,<text:s/>FCDO’s<text:s/>Senior<text:s/>MEL<text:s/>Adviser<text:s/>has<text:s/>been<text:s/>working<text:s/>closely<text:s/>with<text:s/>both<text:s/>implementing<text:s/></text:span><text:span text:style-name="T88_6">partners<text:s/>over<text:s/>this<text:s/>review<text:s/>period<text:s/></text:span><text:span text:style-name="T88_7">to<text:s/>address<text:s/>various<text:s/>Logframe<text:s/>related<text:s/>issues.<text:s/>Quarterly<text:s/>results</text:span><text:span text:style-name="T88_8">/Logframe<text:s/></text:span><text:span text:style-name="T88_9">focused<text:s/>reviews<text:s/>will<text:s/>be<text:s/>regula</text:span><text:span text:style-name="T88_10">rised<text:s/>with<text:s/>Camco<text:s/>and<text:s/>ESIP<text:s/>as<text:s/>soon<text:s/>as<text:s/>this<text:s/>Annual<text:s/>Review<text:s/>process<text:s/>is<text:s/>com</text:span><text:span text:style-name="T88_11">pleted.<text:s/></text:span></text:p>
            </table:table-cell>
          </table:table-row>
        </table:table>
        <text:p text:style-name="P89"><text:span text:style-name="T89_1">Major<text:s/>lessons<text:s/>and<text:s/>recommendations<text:s/>for<text:s/>the<text:s/>year<text:s/>ahead<text:s/></text:span></text:p>
        <text:list text:style-name="LS24" xml:id="list27" text:continue-list="list0">
          <text:list-item>
            <text:p text:style-name="P90"><text:span text:style-name="T90_1">TIDES<text:s/>has<text:s/>not<text:s/>progressed<text:s/>in<text:s/>line<text:s/>with<text:s/>expectations<text:s/>set<text:s/>out<text:s/>in<text:s/>previous<text:s/>Annual<text:s/>Reviews.<text:s/>The<text:s/>main<text:s/>challenge<text:s/>has<text:s/>been<text:s/></text:span><text:span text:style-name="T90_2">delays</text:span><text:span text:style-name="T90_3"><text:s/>in<text:s/>reaching<text:s/>financial<text:s/>close,<text:s/>reflecting<text:s/>both<text:s/>constrained<text:s/>investor<text:s/>risk<text:s/>appetite<text:s/>and<text:s/>a<text:s/>preference<text:s/>to<text:s/>allocate<text:s/>capital<text:s/>outside<text:s/>Pacific<text:s/>markets.<text:s/>The<text:s/>2023/24<text:s/>Annual<text:s/>Review<text:s/>anticipated<text:s/>financial<text:s/>close<text:s/>by<text:s/>end</text:span><text:span text:style-name="T90_4">2024,<text:s/>and<text:s/>the<text:s/>2024/25<text:s/>Annual<text:s/>Review<text:s/>by<text:s/>end</text:span><text:span text:style-name="T90_5">2025;<text:s/>these<text:s/>timelines<text:s/>have<text:s/>not<text:s/>been<text:s/>met.</text:span><text:span text:style-name="T90_6"><text:s/></text:span><text:span text:style-name="T90_7">For<text:s/>any<text:s/>future<text:s/>investment<text:s/>programmes<text:s/>in<text:s/>the<text:s/>region,<text:s/>programme<text:s/>teams<text:s/>should<text:s/>be<text:s/>realistic<text:s/>about<text:s/>the<text:s/>expected<text:s/>timelines<text:s/>and<text:s/>challenges<text:s/>associated<text:s/>with<text:s/>fundraising<text:s/>in<text:s/>the<text:s/>Pacific.</text:span></text:p>
          </text:list-item>
          <text:list-item>
            <text:p text:style-name="P91"><text:span text:style-name="T91_1">Addition<text:s/>of<text:s/>Suva,<text:s/>Fiji,<text:s/>based<text:s/>Camco<text:s/>team<text:s/>member<text:s/>has<text:s/>added<text:s/>considerable<text:s/>value<text:s/>to<text:s/>the<text:s/>overall<text:s/>mobilisation<text:s/>of<text:s/>the<text:s/>TIDES<text:s/>component.<text:s/>Given<text:s/>that<text:s/>the<text:s/>team<text:s/>member’s<text:s/>primary<text:s/>role<text:s/>has<text:s/>been<text:s/>origination<text:s/>and<text:s/>stakeholder<text:s/>engagement,<text:s/>this<text:s/>has<text:s/>helped<text:s/>TIDES<text:s/>to<text:s/>move<text:s/>to<text:s/>the</text:span><text:span text:style-name="T91_2"><text:s/>critical</text:span><text:span text:style-name="T91_3"><text:s/>fundraising<text:s/>process.<text:s text:c="2"/></text:span></text:p>
          </text:list-item>
          <text:list-item>
            <text:p text:style-name="P92"><text:span text:style-name="T92_1">These<text:s/>delays<text:s/>will<text:s/>affect<text:s/>the<text:s/>timing<text:s/>of<text:s/>programme<text:s/>outcomes<text:s/>and<text:s/>impact.<text:s/>Given<text:s/>the<text:s/>limited<text:s/>time<text:s/>remaining<text:s/>within<text:s/>the<text:s/>current<text:s/>programme<text:s/>period<text:s/>to<text:s/>deliver<text:s/>TIDES<text:s/>output<text:s/>indicators,<text:s/>FCDO<text:s/>should<text:s/>review<text:s/>the<text:s/>feasibility<text:s/>of<text:s/>achieving<text:s/></text:span><text:span text:style-name="T92_2">logframe</text:span><text:span text:style-name="T92_3"><text:s/>targets<text:s/>for<text:s/>2026/27<text:s/>and<text:s/>reassess<text:s/>the<text:s/>expected<text:s/>timeline<text:s/>for<text:s/>outcomes.<text:s/>FCDO<text:s/>should<text:s/>also<text:s/>consider<text:s/>programme<text:s/>extension<text:s/>to<text:s/>align<text:s/>with<text:s/>the<text:s/>TIDES<text:s/>investment<text:s/>lifecycle.</text:span></text:p>
          </text:list-item>
          <text:list-item>
            <text:p text:style-name="P93"><text:span text:style-name="T93_1">The<text:s/>programme<text:s/>is<text:s/>not<text:s/>currently<text:s/>tracking<text:s/>progress<text:s/>towards<text:s/>financial<text:s/>close<text:s/>through<text:s/>the<text:s/></text:span><text:span text:style-name="T93_2">logframe</text:span><text:span text:style-name="T93_3">.<text:s/>FCDO<text:s/>should<text:s/>work<text:s/>with<text:s/>C</text:span><text:span text:style-name="T93_4">amco</text:span><text:span text:style-name="T93_5"><text:s/>to<text:s/>introduce<text:s/>clear<text:s/>process<text:s/>milestones<text:s/>for<text:s/>TIDES,<text:s/>including<text:s/>financial<text:s/>close<text:s/>and<text:s/>early<text:s/>investment<text:s/>activity,<text:s/>to<text:s/>strengthen<text:s/>performance<text:s/>tracking<text:s/>and<text:s/>accountability.</text:span></text:p>
          </text:list-item>
          <text:list-item>
            <text:p text:style-name="P94"><text:span text:style-name="T94_1">The<text:s/>proposed<text:s/>TIDES<text:s/>Market<text:s/>Development<text:s/>Facility<text:s/>has<text:s/>not<text:s/>been<text:s/>reflected<text:s/>in<text:s/>programme<text:s/>reporting<text:s/>during<text:s/>this<text:s/>Annual<text:s/>Review.<text:s/>If<text:s/>progressed,<text:s/>FCDO<text:s/>should<text:s/>incorporate<text:s/>this<text:s/>into<text:s/>the<text:s/></text:span><text:span text:style-name="T94_2">logframe</text:span><text:span text:style-name="T94_3"><text:s/>and<text:s/>value<text:s/>for<text:s/>money<text:s/>framework<text:s/>to<text:s/>ensure<text:s/>visibility<text:s/>and<text:s/>alignment<text:s/>with<text:s/>overall<text:s/>programme<text:s/>objectives.</text:span></text:p>
          </text:list-item>
          <text:list-item>
            <text:p text:style-name="P95"><text:span text:style-name="T95_1">As</text:span><text:span text:style-name="T95_2"><text:s/>TIDES<text:s/>moves<text:s/>into<text:s/>pipeline<text:s/>development,<text:s/>there<text:s/>is<text:s/>an<text:s/>opportunity<text:s/>to<text:s/>strengthen<text:s/>alignment<text:s/>with<text:s/>other<text:s/>FCDO<text:s/>programmes<text:s/>and<text:s/>internal<text:s/>experience.<text:s/>FCDO<text:s/>should<text:s/>ensure<text:s/>that<text:s/>TIDES<text:s/>draws<text:s/>systematically<text:s/>on<text:s/>learning<text:s/>from<text:s/>PKP<text:s/>delivery<text:s/>and<text:s/>from<text:s/>other<text:s/>programmes<text:s/>supporting<text:s/>early</text:span><text:span text:style-name="T95_3">‑stage<text:s/>project<text:s/>development,<text:s/>including<text:s/>to<text:s/>strengthen<text:s/>pipeline<text:s/>quality,<text:s/>investment<text:s/>readiness,<text:s/>and<text:s/>risk<text:s/>assessment.</text:span><text:span text:style-name="T95_4"><text:s/></text:span></text:p>
          </text:list-item>
          <text:list-item>
            <text:p text:style-name="P96"><text:span text:style-name="T96_1">Ongoing<text:s/>pressures<text:s/>linked<text:s/>to<text:s/>fossil<text:s/>fuel<text:s/>supply<text:s/>and<text:s/>import<text:s/>costs<text:s/>in<text:s/>Pacific<text:s/>Island<text:s/>countries<text:s/>are<text:s/>likely<text:s/>to<text:s/>increase<text:s/>demand<text:s/>for<text:s/>renewable<text:s/>energy<text:s/>investment,<text:s/>but<text:s/>may<text:s/>also<text:s/>create<text:s/>additional<text:s/>risks,<text:s/>including<text:s/>impacts<text:s/>on<text:s/>logistics,<text:s/>project<text:s/>costs,<text:s/>and<text:s/>investor<text:s/>confidence.<text:s/>FCDO<text:s/>should<text:s/>work<text:s/>with<text:s/>C</text:span><text:span text:style-name="T96_2">amco</text:span><text:span text:style-name="T96_3"><text:s/>to<text:s/>assess<text:s/>how<text:s/>these<text:s/>factors<text:s/>may<text:s/>affect<text:s/>delivery<text:s/>and<text:s/>pipeline<text:s/></text:span><text:span text:style-name="T96_4">viability<text:s/>and</text:span><text:span text:style-name="T96_5"><text:s/>put<text:s/>in<text:s/>place<text:s/>appropriate<text:s/>mitigations.</text:span></text:p>
          </text:list-item>
          <text:list-item>
            <text:p text:style-name="P97"><text:span text:style-name="T97_1">PKP<text:s/></text:span><text:span text:style-name="T97_2">has<text:s/>not<text:s/>delivered<text:s/>its<text:s/>output<text:s/>targets</text:span><text:span text:style-name="T97_3"><text:s/>and<text:s/>is<text:s/>not<text:s/></text:span><text:span text:style-name="T97_4">on<text:s/>track</text:span><text:span text:style-name="T97_5"><text:s/>to<text:s/>deliver<text:s/>expected<text:s/>outcomes.<text:s/>Key<text:s/>challenges<text:s/>over<text:s/>2025/26:</text:span></text:p>
            <text:list>
              <text:list-item>
                <text:p text:style-name="P98"><text:span text:style-name="T98_1">Logistics<text:s/>and<text:s/>delivery<text:s/>risk</text:span><text:span text:style-name="T98_2"><text:s/>-<text:s/></text:span><text:span text:style-name="T98_3">Logistics<text:s/>and<text:s/>weather<text:s/>continued<text:s/>to<text:s/>be<text:s/>the<text:s/>primary<text:s/>delivery<text:s/>risks<text:s/>in<text:s/>remote<text:s/>PNG<text:s/>contexts<text:s/>during<text:s/>25/26.<text:s/>Delays<text:s/>to<text:s/>shipping,<text:s/>storage,<text:s/>and<text:s/>onward<text:s/>transport<text:s/>affected<text:s/>installation<text:s/>schedules,<text:s/>particularly<text:s/>for<text:s/>projects<text:s/>reliant<text:s/>on<text:s/>maritime<text:s/>access<text:s/>and<text:s/>remote<text:s/>hubs.<text:s/>Delivery<text:s/>during<text:s/>25/26<text:s/>reinforced<text:s/>the<text:s/>importance<text:s/>of<text:s/>front</text:span><text:span text:style-name="T98_4">loading<text:s/>logistics<text:s/>planning<text:s/>and<text:s/>contractor<text:s/>coordination;<text:s/>where<text:s/>this<text:s/>was<text:s/>applied,<text:s/>disruptions<text:s/>were<text:s/>mitigated<text:s/>and<text:s/>material<text:s/>impacts<text:s/>on<text:s/>final<text:s/>outputs<text:s/>were<text:s/>avoided.</text:span><text:span text:style-name="T98_5"><text:s/></text:span><text:span text:style-name="T98_6">Experience<text:s/>from<text:s/>PKP<text:s/>provides<text:s/>useful<text:s/>operational<text:s/>learning<text:s/>on<text:s/>delivery<text:s/>in<text:s/>challenging<text:s/>and<text:s/>logistically<text:s/>constrained<text:s/>contexts,<text:s/>including<text:s/>procurement,<text:s/>local<text:s/>partner<text:s/>engagement,<text:s/>and<text:s/>maintenance<text:s/>models.<text:s/>Similar<text:s/>lessons<text:s/>exist<text:s/>across<text:s/>other<text:s/>FCDO<text:s/>programmes<text:s/>such<text:s/>as<text:s/>Transforming<text:s/>Energy<text:s/>Access.<text:s/>These<text:s/>should<text:s/>be<text:s/>more<text:s/>systematically<text:s/>integrated<text:s/>into<text:s/>the<text:s/>design<text:s/>and<text:s/>early<text:s/>pipeline<text:s/>development<text:s/>of<text:s/>the<text:s/>TIDES<text:s/>component,<text:s/>including<text:s/>project<text:s/>selection<text:s/>and<text:s/>delivery<text:s/>approaches.</text:span></text:p>
              </text:list-item>
            </text:list>
          </text:list-item>
        </text:list>
        <text:list text:style-name="LS35" xml:id="list36">
          <text:list-item>
            <text:p text:style-name="P99"><text:span text:style-name="T99_1">Partnering<text:s/>and<text:s/>procurement<text:s/>(TCA</text:span><text:span text:style-name="T99_2">‑related<text:s/>learning)</text:span><text:span text:style-name="T99_3"><text:s/>-<text:s/></text:span><text:span text:style-name="T99_4">Non</text:span><text:span text:style-name="T99_5">‑standard<text:s/>delivery<text:s/>partners<text:s/>require<text:s/>clearer<text:s/>upfront<text:s/>contracting<text:s/>and<text:s/>tighter<text:s/>scope<text:s/>discipline.<text:s/>Challenges<text:s/>encountered<text:s/>during<text:s/>25/26<text:s/>in<text:s/>negotiating<text:s/>delivery<text:s/>terms<text:s/>with<text:s/></text:span><text:span text:style-name="T99_6">Tenkile</text:span><text:span text:style-name="T99_7"><text:s/>Conservation<text:s/>Alliance<text:s/>(TCA)<text:s/>highlighted<text:s/>the<text:s/>risks<text:s/>of<text:s/>hybrid<text:s/>arrangements<text:s/>that<text:s/>combine<text:s/>grant</text:span><text:span text:style-name="T99_8">‑style<text:s/>delivery<text:s/>expectations<text:s/>with<text:s/>commercial<text:s/>contracting<text:s/>models,<text:s/>particularly<text:s/>where<text:s/>roles,<text:s/>liabilities,<text:s/>and<text:s/>sustainability<text:s/>requirements<text:s/>are<text:s/>not<text:s/>clearly<text:s/>specified<text:s/>from<text:s/>the<text:s/>outset.</text:span></text:p>
          </text:list-item>
          <text:list-item>
            <text:p text:style-name="P100"><text:span text:style-name="T100_1">Regulatory<text:s/>and<text:s/>system</text:span><text:span text:style-name="T100_2">‑level<text:s/>context</text:span><text:span text:style-name="T100_3"><text:s/>-<text:s/></text:span><text:span text:style-name="T100_4">Regulatory<text:s/>uncertainty<text:s/>around<text:s/>decentralised<text:s/>energy<text:s/>continues<text:s/>to<text:s/>constrain<text:s/>the<text:s/>deployment<text:s/>of<text:s/>more<text:s/>advanced<text:s/>systems,<text:s/>particularly<text:s/>mini</text:span><text:span text:style-name="T100_5">‑grids.<text:s/>While<text:s/>this<text:s/>did<text:s/>not<text:s/>materially<text:s/>affect<text:s/>PKP’s<text:s/>household<text:s/>solar<text:s/>delivery<text:s/>model<text:s/>during<text:s/>25/26,<text:s/>it<text:s/>has<text:s/>implications<text:s/>for<text:s/>the<text:s/>future<text:s/>scope<text:s/>and<text:s/>ambition<text:s/>of<text:s/>off</text:span><text:span text:style-name="T100_6">‑grid<text:s/>programming<text:s/>in<text:s/>PNG.</text:span><text:span text:style-name="T100_7"><text:s/></text:span><text:span text:style-name="T100_8">The<text:s/>completion<text:s/>of<text:s/>the<text:s/>PNG<text:s/>National<text:s/>Energy<text:s/>Authority<text:s/>off</text:span><text:span text:style-name="T100_9">‑grid<text:s/>regulatory<text:s/>framework<text:s/>during<text:s/>25/26<text:s/>has<text:s/>not<text:s/>materially<text:s/>changed<text:s/>delivery<text:s/>conditions<text:s/>for<text:s/>PKP<text:s/>household<text:s/>systems,<text:s/>but<text:s/>remains<text:s/>relevant<text:s/>for<text:s/>future<text:s/>interventions<text:s/>involving<text:s/>more<text:s/>complex<text:s/>technologies<text:s/>or<text:s/>commercial<text:s/>models</text:span></text:p>
          </text:list-item>
          <text:list-item>
            <text:p text:style-name="P101"><text:span text:style-name="T101_1">Macro<text:s/>context<text:s/>and<text:s/>external<text:s/>demand<text:s/>-<text:s/></text:span><text:span text:style-name="T101_2">Delivery<text:s/>experience<text:s/>during<text:s/>2025/26<text:s/>highlights<text:s/>a<text:s/>widening<text:s/>gap<text:s/>between<text:s/>demand<text:s/>for<text:s/>clean,<text:s/>affordable<text:s/>energy<text:s/>solutions<text:s/>and<text:s/>the<text:s/>capacity<text:s/>of<text:s/>delivery<text:s/>and<text:s/>supply<text:s/>chains<text:s/>in<text:s/>remote<text:s/>PNG.<text:s/>Community<text:s/>demand<text:s/>for<text:s/>solar<text:s/>systems<text:s/>remains<text:s/>high,<text:s/>but<text:s/>is<text:s/>constrained<text:s/>by<text:s/>procurement<text:s/>lead<text:s/>times,<text:s/>shipping<text:s/>capacity,<text:s/>and<text:s/>logistical<text:s/>limits.<text:s/>Ongoing<text:s/>pressures<text:s/>related<text:s/>to<text:s/>fossil<text:s/>fuel<text:s/>import<text:s/>costs<text:s/>and<text:s/>supply<text:s/>in<text:s/>the<text:s/>region<text:s/>are<text:s/>likely<text:s/>to<text:s/>further<text:s/>increase<text:s/>demand<text:s/>for<text:s/>alternative<text:s/>energy<text:s/>sources,<text:s/>but<text:s/>may<text:s/>also<text:s/>exacerbate<text:s/>delivery<text:s/>challenges,<text:s/>including<text:s/>cost<text:s/>pressures,<text:s/>logistics<text:s/>constraints,<text:s/>and<text:s/>wider<text:s/>investor<text:s/>uncertainty.<text:s/>FCDO<text:s/>should<text:s/>monitor<text:s/>how<text:s/>these<text:s/>factors<text:s/>affect<text:s/>delivery<text:s/>and<text:s/>programme<text:s/>risk.<text:s/>At<text:s/>the<text:s/>same<text:s/>time,<text:s/>PKP<text:s/>experience,<text:s/>particularly<text:s/>around<text:s/>bulk<text:s/>procurement<text:s/>and<text:s/>supply<text:s/>chain<text:s/>management,<text:s/>provides<text:s/>useful<text:s/>learning<text:s/>that<text:s/>could<text:s/>support<text:s/>wider<text:s/>FCDO<text:s/>efforts<text:s/>to<text:s/>respond<text:s/>to<text:s/>the<text:s/>regional<text:s/>fuel<text:s/>context.<text:s/>FCDO<text:s/>should<text:s/>ensure<text:s/>these<text:s/>lessons<text:s/>are<text:s/>shared<text:s/>with<text:s/>teams<text:s/>leading<text:s/>relevant<text:s/>energy<text:s/>and<text:s/>crisis<text:s/>response<text:s/>work<text:s/>and<text:s/>incorporated<text:s/>where<text:s/>appropriate.</text:span></text:p>
          </text:list-item>
        </text:list>
        <text:p text:style-name="P102"><text:span text:style-name="T102_1">Recommendations</text:span><text:span text:style-name="T102_2"><text:s/>for<text:s/>the<text:s/>year<text:s/>ahead</text:span><text:span text:style-name="T102_3">:</text:span></text:p>
        <table:table table:style-name="Table5">
          <table:table-column table:style-name="Column17"/>
          <table:table-column table:style-name="Column18"/>
          <table:table-row table:style-name="Row15">
            <table:table-cell table:style-name="Cell50">
              <text:p text:style-name="P103"><text:span text:style-name="T103_1">R</text:span><text:span text:style-name="T103_2">1.<text:s/></text:span><text:span text:style-name="T103_3">Programme<text:s/>e</text:span><text:span text:style-name="T103_4">xtension</text:span></text:p>
            </table:table-cell>
            <table:table-cell table:style-name="Cell51">
              <text:p text:style-name="P104"><text:span text:style-name="T104_1">The<text:s/>programme<text:s/>should<text:s/>be<text:s/>extended<text:s/>on<text:s/>AMP<text:s/>to<text:s/>align<text:s/>with<text:s/>the<text:s/>lifecycle<text:s/>of<text:s/>the<text:s/>TIDES<text:s/>component.<text:s/>The<text:s/>current<text:s/>programme<text:s/>end<text:s/>date<text:s/>does<text:s/>not<text:s/>allow<text:s/>sufficient<text:s/>time<text:s/>for<text:s/>TIDES<text:s/>to<text:s/>commit<text:s/>funds<text:s/>and<text:s/>deliver<text:s/>results.<text:s/>FCDO<text:s/>should<text:s/>reassess<text:s/>programme<text:s/>outcomes<text:s/>with<text:s/>C</text:span><text:span text:style-name="T104_2">amco</text:span><text:span text:style-name="T104_3"><text:s/>and<text:s/>ESIP,<text:s/>as<text:s/>outcomes<text:s/>across<text:s/>both<text:s/>components<text:s/>are<text:s/>not<text:s/>on<text:s/>track.</text:span></text:p>
            </table:table-cell>
          </table:table-row>
          <table:table-row table:style-name="Row16">
            <table:table-cell table:style-name="Cell52">
              <text:p text:style-name="P105"><text:span text:style-name="T105_1">R2.<text:s/>PKP<text:s/></text:span><text:span text:style-name="T105_2">delivery</text:span></text:p>
            </table:table-cell>
            <table:table-cell table:style-name="Cell53">
              <text:p text:style-name="P106"><text:span text:style-name="T106_1">FCDO<text:s/>should<text:s/>increase<text:s/>engagement<text:s/>with<text:s/>ESIP<text:s/>and<text:s/>DFAT<text:s/>to<text:s/>bring<text:s/></text:span><text:span text:style-name="T106_2">Kamapim</text:span><text:span text:style-name="T106_3"><text:s/>Pawa<text:s/>and<text:s/>Sola<text:s/>Bilong<text:s/>Kakao<text:s/>into<text:s/>full<text:s/>implementation<text:s/>and<text:s/>deliver<text:s/>planned<text:s/>outputs.<text:s/>FCDO<text:s/>should<text:s/>actively<text:s/>track<text:s/>delivery,<text:s/>identify<text:s/>risks<text:s/>early,<text:s/>and<text:s/>ensure<text:s/>projects<text:s/>move<text:s/>from<text:s/>mobilisation<text:s/>to<text:s/>installation<text:s/>in<text:s/>line<text:s/>with<text:s/>agreed<text:s/>timelines,<text:s/>including<text:s/>for<text:s/>the<text:s/>RDEL<text:s/>component.</text:span></text:p>
            </table:table-cell>
          </table:table-row>
          <table:table-row table:style-name="Row17">
            <table:table-cell table:style-name="Cell54">
              <text:p text:style-name="P107"><text:span text:style-name="T107_1">R</text:span><text:span text:style-name="T107_2">3</text:span><text:span text:style-name="T107_3">.<text:s/></text:span><text:span text:style-name="T107_4">Log<text:s/>Frame</text:span><text:span text:style-name="T107_5"><text:s/>&amp;<text:s/></text:span><text:span text:style-name="T107_6">milestone<text:s/></text:span><text:span text:style-name="T107_7">revision</text:span></text:p>
            </table:table-cell>
            <table:table-cell table:style-name="Cell55">
              <text:p text:style-name="P108"><text:span text:style-name="T108_1">FCDO<text:s/>should<text:s/>reset<text:s/>the<text:s/>programme<text:s/></text:span><text:span text:style-name="T108_2">logframe</text:span><text:span text:style-name="T108_3"><text:s/>to<text:s/>reflect<text:s/>actual<text:s/>delivery.<text:s/>Targets<text:s/>should<text:s/>be<text:s/>realistic<text:s/>and<text:s/>aligned<text:s/>with<text:s/>current<text:s/>timelines,<text:s/>and<text:s/>outcome<text:s/>expectations<text:s/>should<text:s/>be<text:s/>reassessed<text:s/>where<text:s/>delivery<text:s/>is<text:s/>not<text:s/>on<text:s/>track.<text:s/>This<text:s/>should<text:s/>include:</text:span></text:p>
              <text:list text:style-name="LS53" xml:id="list39">
                <text:list-item>
                  <text:p text:style-name="P109"><text:span text:style-name="T109_1">milestones<text:s/>for<text:s/>TIDES<text:s/>financial<text:s/>close<text:s/>and<text:s/>early<text:s/>investment<text:s/>activity</text:span></text:p>
                </text:list-item>
                <text:list-item>
                  <text:p text:style-name="P110"><text:span text:style-name="T110_1">revised<text:s/>PKP<text:s/>output<text:s/>targets<text:s/>for<text:s/>2026/27</text:span></text:p>
                </text:list-item>
                <text:list-item>
                  <text:p text:style-name="P111"><text:span text:style-name="T111_1">consolidation<text:s/>of<text:s/>PKP<text:s/>activities</text:span></text:p>
                </text:list-item>
                <text:list-item>
                  <text:p text:style-name="P112"><text:span text:style-name="T112_1">inclusion<text:s/>of<text:s/>gender<text:s/>indicators</text:span></text:p>
                </text:list-item>
                <text:list-item>
                  <text:p text:style-name="P113"><text:span text:style-name="T113_1">a<text:s/>programme</text:span><text:span text:style-name="T113_2">‑level<text:s/>value<text:s/>for<text:s/>money<text:s/>framework,<text:s/>including<text:s/>TIDES</text:span></text:p>
                </text:list-item>
              </text:list>
            </table:table-cell>
          </table:table-row>
          <table:table-row table:style-name="Row18">
            <table:table-cell table:style-name="Cell56">
              <text:p text:style-name="P114"><text:span text:style-name="T114_1">R</text:span><text:span text:style-name="T114_2">4</text:span><text:span text:style-name="T114_3">.<text:s/>FCDO<text:s/>resourcing<text:s/></text:span><text:span text:style-name="T114_4">&amp;<text:s/></text:span><text:span text:style-name="T114_5">PrOF</text:span><text:span text:style-name="T114_6"><text:s/>compliance</text:span></text:p>
            </table:table-cell>
            <table:table-cell table:style-name="Cell57">
              <text:p text:style-name="P115"><text:span text:style-name="T115_1">FCDO<text:s/>should<text:s/>fully<text:s/>resource<text:s/>the<text:s/>programme<text:s/>and<text:s/>strengthen<text:s/>programme<text:s/>management<text:s/>in<text:s/>line<text:s/>with<text:s/>Pr</text:span><text:span text:style-name="T115_2">OF</text:span><text:span text:style-name="T115_3"><text:s/>guidance.<text:s/></text:span><text:span text:style-name="T115_4">FCDO<text:s/>should<text:s/>work<text:s/>with<text:s/>delivery<text:s/>partners<text:s/>to<text:s/>develop:</text:span></text:p>
              <text:list text:style-name="LS56" xml:id="list44">
                <text:list-item>
                  <text:p text:style-name="P116"><text:span text:style-name="T116_1">Evaluation<text:s/>plan</text:span></text:p>
                </text:list-item>
                <text:list-item>
                  <text:p text:style-name="P117"><text:span text:style-name="T117_1">Visibility<text:s/>statement</text:span></text:p>
                </text:list-item>
                <text:list-item>
                  <text:p text:style-name="P118"><text:span text:style-name="T118_1">Tracking<text:s/>of<text:s/>activities</text:span></text:p>
                </text:list-item>
                <text:list-item>
                  <text:p text:style-name="P119"><text:span text:style-name="T119_1">Tracking<text:s/>of<text:s/>d</text:span><text:span text:style-name="T119_2">isbursed<text:s/>spend</text:span><text:span text:style-name="T119_3"><text:s/>for<text:s/>activities</text:span></text:p>
                </text:list-item>
              </text:list>
            </table:table-cell>
          </table:table-row>
          <table:table-row table:style-name="Row19">
            <table:table-cell table:style-name="Cell58">
              <text:p text:style-name="P120"><text:span text:style-name="T120_1">R</text:span><text:span text:style-name="T120_2">5</text:span><text:span text:style-name="T120_3">.<text:s/></text:span><text:span text:style-name="T120_4">HMG<text:s/>coordination</text:span></text:p>
            </table:table-cell>
            <table:table-cell table:style-name="Cell59">
              <text:p text:style-name="P121"><text:span text:style-name="T121_1">FCDO<text:s/>should<text:s/>strengthen<text:s/>coordination<text:s/>with<text:s/>relevant<text:s/>HMG<text:s/>initiatives<text:s/>and<text:s/>FCDO<text:s/>programmes<text:s/>to<text:s/>improve<text:s/>TIDES<text:s/>pipeline<text:s/>development<text:s/>and<text:s/>reduce<text:s/>delivery<text:s/>risk.<text:s/>This<text:s/>should<text:s/>include<text:s/>engagement<text:s/>with<text:s/>REPP<text:s/>and<text:s/>Transforming<text:s/>Energy<text:s/>Access,<text:s/>and<text:s/>more<text:s/>systematic<text:s/>use<text:s/>of<text:s/>Posts,<text:s/>particularly<text:s/>in<text:s/>Papua<text:s/>New<text:s/>Guinea,<text:s/>to<text:s/>improve<text:s/>oversight<text:s/>and<text:s/>understanding<text:s/>of<text:s/>delivery<text:s/>constraints.</text:span></text:p>
            </table:table-cell>
          </table:table-row>
          <table:table-row table:style-name="Row20">
            <table:table-cell table:style-name="Cell60">
              <text:p text:style-name="P122"><text:span text:style-name="T122_1">R</text:span><text:span text:style-name="T122_2">6</text:span><text:span text:style-name="T122_3">.<text:s/>Programme<text:s/>learnings<text:s/></text:span><text:span text:style-name="T122_4">&amp;<text:s/></text:span><text:span text:style-name="T122_5">coordination</text:span></text:p>
            </table:table-cell>
            <table:table-cell table:style-name="Cell61">
              <text:p text:style-name="P123"><text:span text:style-name="T123_1">F</text:span><text:span text:style-name="T123_2">CDO<text:s/>should<text:s/>apply<text:s/>delivery<text:s/>learning<text:s/>across<text:s/>the<text:s/>programme.<text:s/>Lessons<text:s/>from<text:s/>PKP,<text:s/>particularly<text:s/>on<text:s/>procurement,<text:s/>logistics,<text:s/>and<text:s/>delivery<text:s/>in<text:s/>remote<text:s/>contexts,<text:s/>should<text:s/></text:span><text:span text:style-name="T123_3">be<text:s/>shared<text:s/>with<text:s/>Camco<text:s/>to<text:s/>help<text:s/></text:span><text:span text:style-name="T123_4">inform<text:s/>TIDES<text:s/>pipeline<text:s/>development,<text:s/>project<text:s/>selection,<text:s/>and<text:s/>risk<text:s/>assessment.<text:s/>FCDO<text:s/>should<text:s/>also<text:s/>share<text:s/>these<text:s/>lessons<text:s/>with<text:s/>teams<text:s/>working<text:s/>on<text:s/>energy<text:s/>access<text:s/>and<text:s/>the<text:s/>fuel<text:s/>crisis</text:span><text:span text:style-name="T123_5">.</text:span></text:p>
            </table:table-cell>
          </table:table-row>
          <table:table-row table:style-name="Row21">
            <table:table-cell table:style-name="Cell62">
              <text:p text:style-name="P124"><text:span text:style-name="T124_1">R</text:span><text:span text:style-name="T124_2">7</text:span><text:span text:style-name="T124_3">.<text:s/></text:span><text:span text:style-name="T124_4">NZ/</text:span><text:span text:style-name="T124_5">AUS</text:span><text:span text:style-name="T124_6"><text:s/>development<text:s/>engagement</text:span><text:span text:style-name="T124_7"><text:s/></text:span></text:p>
            </table:table-cell>
            <table:table-cell table:style-name="Cell63">
              <text:p text:style-name="P125"><text:span text:style-name="T125_1">FCDO<text:s/>should<text:s/>strengthen<text:s/>delivery<text:s/>against<text:s/>wider<text:s/>development<text:s/>cooperation<text:s/>objectives,<text:s/>including<text:s/>engagement<text:s/>with<text:s/>regional<text:s/>initiatives<text:s/>and<text:s/>partners,<text:s/>in<text:s/>line<text:s/>with<text:s/>Business<text:s/>Case<text:s/>expectations.<text:s/>FCDO<text:s/>should<text:s/>increase<text:s/>engagement<text:s/>with<text:s/>Post<text:s/>in<text:s/>Papua<text:s/>New<text:s/>Guinea<text:s/>to<text:s/>strengthen<text:s/>oversight<text:s/>and<text:s/>manage<text:s/>reputational<text:s/>risks<text:s/>arising<text:s/>from<text:s/>programme<text:s/>delays.</text:span></text:p>
            </table:table-cell>
          </table:table-row>
        </table:table>
        <text:p text:style-name="P126"/>
        <text:h text:style-name="P127" text:outline-level="2"><text:span text:style-name="T127_1">B:<text:s/>THEORY<text:s/>OF<text:s/>CHANGE<text:s/>AND<text:s/>PROGRESS<text:s/>TOWARDS<text:s/>OUTCOMES</text:span></text:h>
        <text:p text:style-name="P128"/>
        <text:p text:style-name="P129"><text:span text:style-name="T129_1">Summarise<text:s/>the<text:s/>programme’s<text:s/></text:span><text:span text:style-name="T129_2"><text:a xlink:type="simple" xlink:href="https://fcogovuk.sharepoint.com/teams/prof/_layouts/15/Doc.aspx?OR=teams&amp;action=edit&amp;sourcedoc=%7bE730D961-222B-456A-A1B3-DE32308F404E%7d"><text:span text:style-name="T129_3">theory<text:s/>of<text:s/>change</text:span></text:a></text:span><text:span text:style-name="T129_4">,<text:s/>including<text:s/>any<text:s/>changes<text:s/>to<text:s/>outcome<text:s/>and<text:s/>impact<text:s/>indicators<text:s/>from<text:s/>the<text:s/>original<text:s/>business<text:s/>case.<text:s/></text:span></text:p>
        <text:p text:style-name="P130"/>
        <text:list text:style-name="LS24" xml:id="list48" text:continue-list="list0">
          <text:list-item>
            <text:p text:style-name="P131"><text:span text:style-name="T131_1">The</text:span><text:span text:style-name="T131_2"><text:s/>overall</text:span><text:span text:style-name="T131_3"><text:s/>expected<text:s/>impact<text:s/>of<text:s/>PCEP<text:s/>is<text:s/></text:span><text:span text:style-name="T131_4">reduced<text:s/>GHG<text:s/>emissions</text:span><text:span text:style-name="T131_5"><text:s/>from<text:s/>P</text:span><text:span text:style-name="T131_6">ICs</text:span><text:span text:style-name="T131_7">.<text:s/>The<text:s/>programme<text:s/>is<text:s/>also<text:s/>expected<text:s/>to<text:s/>generate<text:s/></text:span><text:span text:style-name="T131_8">increased<text:s/>private<text:s/>investment<text:s/>in<text:s/>renewables</text:span><text:span text:style-name="T131_9">,<text:s/>improve<text:s/>health<text:s/></text:span><text:span text:style-name="T131_10">as<text:s/>a<text:s/>result<text:s/>of<text:s/></text:span><text:span text:style-name="T131_11">reduced<text:s/>fossil<text:s/>fuel<text:s/>use</text:span><text:span text:style-name="T131_12">,<text:s/>improve<text:s/>economic<text:s/>growth<text:s/>and<text:s/>reduce<text:s/>poverty<text:s/></text:span><text:span text:style-name="T131_13">as<text:s/>a<text:s/>result<text:s/>of<text:s/></text:span><text:span text:style-name="T131_14">deployment<text:s/></text:span><text:span text:style-name="T131_15">o</text:span><text:span text:style-name="T131_16">f<text:s/>savings<text:s/>made<text:s/>from<text:s/>reduced<text:s/>fossil<text:s/>fuel<text:s/>imports</text:span><text:span text:style-name="T131_17">.<text:s/></text:span></text:p>
          </text:list-item>
          <text:list-item>
            <text:p text:style-name="P132"><text:span text:style-name="T132_1">PCEP’s</text:span><text:span text:style-name="T132_2"><text:s/>Logframe<text:s/>has</text:span><text:span text:style-name="T132_3"><text:s/>the<text:s/>following</text:span><text:span text:style-name="T132_4"><text:s/>four<text:s/>outcomes:</text:span></text:p>
          </text:list-item>
        </text:list>
        <text:list text:style-name="LS30" xml:id="list50">
          <text:list-item>
            <text:p text:style-name="P133"><text:span text:style-name="T133_1">Increased<text:s/>energy<text:s/>access<text:s/>to<text:s/>rural<text:s/>households<text:s/>and<text:s/>organisations<text:s/>through<text:s/>off-grid<text:s/>household<text:s/>solar<text:s/>energy.</text:span></text:p>
          </text:list-item>
          <text:list-item>
            <text:p text:style-name="P134"><text:span text:style-name="T134_1">Improved<text:s/>economic<text:s/>outcomes<text:s/>for<text:s/>beneficiaries<text:s/>of<text:s/>electricity<text:s/>access.</text:span></text:p>
          </text:list-item>
          <text:list-item>
            <text:p text:style-name="P135"><text:span text:style-name="T135_1">Improved<text:s/>ecological<text:s/>outcomes<text:s/>for<text:s/>communities</text:span><text:span text:style-name="T135_2"><text:s/>as<text:s/>a<text:s/>result<text:s/>of<text:s/>improved<text:s/>renewable<text:s/>energy<text:s/>access.<text:s/></text:span></text:p>
          </text:list-item>
          <text:list-item>
            <text:p text:style-name="P136"><text:span text:style-name="T136_1">Improved<text:s/>social<text:s/>outcomes<text:s/>for<text:s/>beneficiaries<text:s/>as<text:s/>a<text:s/>result<text:s/>of<text:s/>renewable<text:s/>energy<text:s/>access.<text:s/></text:span></text:p>
          </text:list-item>
        </text:list>
        <text:list text:style-name="LS24" xml:id="list54" text:continue-list="list0">
          <text:list-item>
            <text:p text:style-name="P137"><text:span text:style-name="T137_1">PCEP’s</text:span><text:span text:style-name="T137_2"><text:s/>pathways<text:s/></text:span><text:span text:style-name="T137_3">to<text:s/>these<text:s/>results<text:s/></text:span><text:span text:style-name="T137_4">remain<text:s/>valid<text:s/>and<text:s/></text:span><text:span text:style-name="T137_5">the<text:s/>programme’s</text:span><text:span text:style-name="T137_6"><text:s/></text:span><text:span text:style-name="T137_7">PNG</text:span><text:span text:style-name="T137_8">-</text:span><text:span text:style-name="T137_9">focused<text:s/>component,</text:span><text:span text:style-name="T137_10"><text:s/>delivered<text:s/>throu</text:span><text:span text:style-name="T137_11">gh<text:s/>our<text:s/>partnership<text:s/>with</text:span><text:span text:style-name="T137_12"><text:s/></text:span><text:span text:style-name="T137_13">Australian</text:span><text:span text:style-name="T137_14"><text:s/></text:span><text:span text:style-name="T137_15">Government</text:span><text:span text:style-name="T137_16">’</text:span><text:span text:style-name="T137_17">s<text:s/></text:span><text:span text:style-name="T137_18">Pawarim</text:span><text:span text:style-name="T137_19"><text:s/></text:span><text:span text:style-name="T137_20">Komuniti</text:span><text:span text:style-name="T137_21"><text:s/>Partnership</text:span><text:span text:style-name="T137_22"><text:s/>(PKP)</text:span><text:span text:style-name="T137_23"><text:s/></text:span><text:span text:style-name="T137_24">P</text:span><text:span text:style-name="T137_25">rogram</text:span><text:span text:style-name="T137_26">,</text:span><text:span text:style-name="T137_27"><text:s/>has<text:s/></text:span><text:span text:style-name="T137_28">started<text:s/>to<text:s/></text:span><text:span text:style-name="T137_29">demonstrate</text:span><text:span text:style-name="T137_30"><text:s/></text:span><text:span text:style-name="T137_31">this</text:span><text:span text:style-name="T137_32">.<text:s/></text:span><text:span text:style-name="T137_33">The<text:s/>projects<text:s/></text:span><text:span text:style-name="T137_34">implemented<text:s/></text:span><text:span text:style-name="T137_35">under</text:span><text:span text:style-name="T137_36"><text:s/></text:span><text:span text:style-name="T137_37">PKP</text:span><text:span text:style-name="T137_38"><text:s/>have</text:span><text:span text:style-name="T137_39"><text:s/>aimed<text:s/>to<text:s/>improve<text:s/>access<text:s/>to<text:s/>reliable<text:s/>household<text:s/>energy<text:s/>by<text:s/>installing<text:s/>solar<text:s/>home<text:s/>systems<text:s/>in<text:s/>households<text:s/>and<text:s/>selected<text:s/>community<text:s/>facilities</text:span><text:span text:style-name="T137_40">,<text:s/></text:span><text:span text:style-name="T137_41">improving</text:span><text:span text:style-name="T137_42"><text:s/>energy<text:s/>access<text:s/>to<text:s/>rural<text:s/></text:span><text:span text:style-name="T137_43">communities</text:span><text:span text:style-name="T137_44"><text:s/>and<text:s/></text:span><text:span text:style-name="T137_45">producing</text:span><text:span text:style-name="T137_46"><text:s/>the<text:s/>associated<text:s/>socioeconomic<text:s/>and<text:s/>environmental<text:s/>benefits.<text:s/></text:span><text:span text:style-name="T137_47">Evidence<text:s/>collected<text:s/>through<text:s/>targeted<text:s/></text:span><text:span text:style-name="T137_48">stories<text:s/>of<text:s/>change<text:s/>demonstrate<text:s/></text:span><text:span text:style-name="T137_49">how<text:s/>installation<text:s/>of<text:s/>solar<text:s/>systems<text:s/></text:span><text:span text:style-name="T137_50">has</text:span><text:span text:style-name="T137_51"><text:s/>transformed<text:s/>daily<text:s/>lives<text:s/>of<text:s/>beneficiaries</text:span><text:span text:style-name="T137_52">,<text:s/>with<text:s/>new<text:s/>lighting<text:s/>enabling<text:s/>household<text:s/>members<text:s/>to<text:s/>study,<text:s/></text:span><text:span text:style-name="T137_53">do<text:s/>household<text:s/>chores,</text:span><text:span text:style-name="T137_54"><text:s/>and<text:s/>also<text:s/>participate<text:s/>in<text:s/>social<text:s/>gatherings.<text:s/></text:span><text:span text:style-name="T137_55">The<text:s/>system<text:s/>has<text:s/>also<text:s/>supported<text:s/>small<text:s/>business</text:span><text:span text:style-name="T137_56">es</text:span><text:span text:style-name="T137_57"><text:s/>and<text:s/>income-generating<text:s/>activities,<text:s/>such<text:s/>as<text:s/>table<text:s/>markets<text:s/>and<text:s/>basket<text:s/>weaving,<text:s/>which<text:s/>generate<text:s/>money<text:s/>depending<text:s/>on<text:s/>customer<text:s/>demand.</text:span></text:p>
          </text:list-item>
          <text:list-item>
            <text:p text:style-name="P138"><text:span text:style-name="T138_1">PCEP’s<text:s/>other<text:s/>component,<text:s/>TIDES,<text:s/></text:span><text:span text:style-name="T138_2">is<text:s/>designed<text:s/>using<text:s/>a<text:s/>blended<text:s/>finance<text:s/>structure<text:s/>and<text:s/>once<text:s/>operational<text:s/>will<text:s/>provide</text:span><text:span text:style-name="T138_3"><text:s/>local<text:s/>developers</text:span><text:span text:style-name="T138_4"><text:s/>(also<text:s/>called<text:s/>De</text:span><text:span text:style-name="T138_5">velopment<text:s/>Partners<text:s/></text:span><text:span text:style-name="T138_6">with<text:s/>the<text:s/>commercial<text:s/>and<text:s/>technical<text:s/>capability<text:s/>to<text:s/>develop,<text:s/>construct<text:s/>and<text:s/>operate<text:s/>projects<text:s/>using<text:s/>Eligible<text:s/>Technology</text:span><text:span text:style-name="T138_7">)</text:span><text:span text:style-name="T138_8"><text:s/>local<text:s/>developers<text:s/>(also<text:s/>called<text:s/>development<text:s/>partners)<text:s/>with<text:s/>flexible<text:s/>financing<text:s/>to<text:s/>efficiently<text:s/></text:span><text:span text:style-name="T138_9">deliver</text:span><text:span text:style-name="T138_10"><text:s/>resilient<text:s/>renewable<text:s/>energy<text:s/></text:span><text:span text:style-name="T138_11">and<text:s/>energy<text:s/>efficiency<text:s/></text:span><text:span text:style-name="T138_12">projects<text:s/>in<text:s/>the<text:s/>Pacific.</text:span><text:span text:style-name="T138_13"><text:s/>These<text:s/>will<text:s/></text:span><text:span text:style-name="T138_14">include<text:s/>projects<text:s/></text:span><text:span text:style-name="T138_15">for<text:s/>large<text:s/>population<text:s/>centres<text:s/>that<text:s/>improve<text:s/>the<text:s/>availability<text:s/>of<text:s/>clean<text:s/>grid<text:s/>electricity,<text:s/></text:span><text:span text:style-name="T138_16">captive<text:s/>solar<text:s/>photovoltaic<text:s/>systems<text:s/></text:span><text:span text:style-name="T138_17">for<text:s/>commercial<text:s/>and<text:s/>industrial<text:s/>customers,<text:s/></text:span><text:span text:style-name="T138_18">solar<text:s/>mini-grid<text:s/>projects<text:s/></text:span><text:span text:style-name="T138_19">that<text:s/>provide<text:s/>rural<text:s/>communities<text:s/></text:span><text:span text:style-name="T138_20">in<text:s/>remote<text:s/>islands<text:s/></text:span><text:span text:style-name="T138_21">with<text:s/>clean<text:s/>energy<text:s/>access<text:s/></text:span><text:span text:style-name="T138_22">and<text:s/>sustainable<text:s/>economic<text:s/>development<text:s/>opportunities</text:span><text:span text:style-name="T138_23">,<text:s/>and<text:s/>energy<text:s/></text:span><text:span text:style-name="T138_24">efficiency<text:s/>projects<text:s/></text:span><text:span text:style-name="T138_25">to<text:s/>reduce<text:s/>energy<text:s/>consumption<text:s/>and<text:s/>increase<text:s/>resilience<text:s/>of<text:s/>customers.</text:span><text:span text:style-name="T138_26"><text:s/>Annex<text:s/>1<text:s/></text:span><text:span text:style-name="T138_27">provides</text:span><text:span text:style-name="T138_28"><text:s/></text:span><text:span text:style-name="T138_29">more<text:s/>detail<text:s/>on</text:span><text:span text:style-name="T138_30"><text:s/></text:span><text:span text:style-name="T138_31">the</text:span><text:span text:style-name="T138_32"><text:s/>PCEP<text:s/>ToC</text:span><text:span text:style-name="T138_33">,</text:span><text:span text:style-name="T138_34"><text:s/>and<text:s/></text:span><text:span text:style-name="T138_35">the<text:s/></text:span><text:span text:style-name="T138_36">TIDES<text:s/>component<text:s/>ToC.<text:s/></text:span></text:p>
          </text:list-item>
        </text:list>
        <text:p text:style-name="P139"><text:span text:style-name="T139_1">Describe<text:s/>where<text:s/>the<text:s/>programme<text:s/>is<text:s/>on/off<text:s/>track<text:s/>to<text:s/>contribute<text:s/>to<text:s/>the<text:s/>expected<text:s/></text:span><text:span text:style-name="T139_2">outcome</text:span><text:span text:style-name="T139_3">s<text:s/>and<text:s/>impact.<text:s/>What<text:s/>action<text:s/>is<text:s/>planned<text:s/>in<text:s/></text:span><text:span text:style-name="T139_4">the<text:s/>year<text:s/>ahead?</text:span><text:span text:style-name="T139_5"><text:s/></text:span></text:p>
        <text:list text:style-name="LS24" xml:id="list56" text:continue-list="list0">
          <text:list-item>
            <text:p text:style-name="P140"><text:span text:style-name="T140_1">PCEP<text:s/>is<text:s/>not<text:s/>on<text:s/>track<text:s/>to<text:s/>deliver<text:s/>its<text:s/>intended<text:s/>outcomes.<text:s/></text:span><text:span text:style-name="T140_2">The<text:s/>FCDO<text:s/>funded<text:s/></text:span><text:span text:style-name="T140_3">PKP</text:span><text:span text:style-name="T140_4"><text:s/></text:span><text:span text:style-name="T140_5">projects<text:s/>have<text:s/>either<text:s/>underdelivered<text:s/>their<text:s/>expected<text:s/>outputs<text:s/>or<text:s/>not<text:s/>progressed<text:s/></text:span><text:span text:style-name="T140_6">as<text:s/>expected.<text:s/>PBNI<text:s/>has<text:s/>underdelivered<text:s/>expected<text:s/>outputs<text:s/>for<text:s/></text:span><text:span text:style-name="T140_7">the<text:s/>past<text:s/>two<text:s/>reporting<text:s/>years.<text:s/></text:span><text:span text:style-name="T140_8">the<text:s/>two<text:s/>new<text:s/>FCDO<text:s/>funded<text:s/>projects<text:s/>have<text:s/>been<text:s/>delayed,<text:s/>affecting<text:s/>outcome<text:s/>delivery.<text:s/>It<text:s/>is<text:s/></text:span><text:span text:style-name="T140_9">not<text:s/>clear<text:s/>whether<text:s/>the<text:s/>factors<text:s/>leading<text:s/>to<text:s/>under-delivery<text:s/>in<text:s/>PBNI<text:s/>will<text:s/>impact<text:s/>outcome<text:s/>delivery<text:s/>of</text:span><text:span text:style-name="T140_10"><text:s/></text:span><text:span text:style-name="T140_11">Kamapim</text:span><text:span text:style-name="T140_12"><text:s/>Pawa<text:s/>(KP)<text:s/>and<text:s/>Solar<text:s/>Bilong<text:s/>Kakao</text:span><text:span text:style-name="T140_13"><text:s/>(SBK)</text:span><text:span text:style-name="T140_14">.</text:span><text:span text:style-name="T140_15"><text:s/>For<text:s/>the<text:s/>year<text:s/>ahead,<text:s/>PKP<text:s/>should<text:s/>focus<text:s/></text:span><text:span text:style-name="T140_16">on<text:s/>effective<text:s/></text:span><text:span text:style-name="T140_17">delivery<text:s/>of<text:s/>remaining<text:s/>two<text:s/>projects.<text:s/></text:span></text:p>
          </text:list-item>
        </text:list>
        <text:p text:style-name="P141"><text:span text:style-name="T141_1">TIDES<text:s/></text:span><text:span text:style-name="T141_2">has<text:s/>been<text:s/>delayed<text:s/>by<text:s/>at<text:s/>least<text:s/>two<text:s/>years<text:s/>against<text:s/>original<text:s/>expectations</text:span><text:span text:style-name="T141_3">.<text:s/>Initially,<text:s/>it<text:s/>was<text:s/>expected<text:s/>that<text:s/>first<text:s/>close<text:s/>would<text:s/>be<text:s/>reached<text:s/>at<text:s/>the<text:s/></text:span><text:span text:style-name="T141_4">end<text:s/>of<text:s/>2024.<text:s/></text:span><text:span text:style-name="T141_5">This<text:s/>is<text:s/></text:span><text:span text:style-name="T141_6">c</text:span><text:span text:style-name="T141_7">urrently</text:span><text:span text:style-name="T141_8"><text:s/>expected</text:span><text:span text:style-name="T141_9"><text:s/>to<text:s/>be<text:s/>reached<text:s/>at<text:s/>the</text:span><text:span text:style-name="T141_10"><text:s/>end<text:s/>of<text:s/>202</text:span><text:span text:style-name="T141_11">6</text:span><text:span text:style-name="T141_12">,<text:s/>with<text:s/>investments<text:s/>to<text:s/>follow<text:s/>shortly<text:s/>after</text:span><text:span text:style-name="T141_13">.<text:s/>Whilst<text:s/>TIDES<text:s/>is<text:s/>making<text:s/>good<text:s/>progress<text:s/>towards<text:s/>reaching<text:s/>financial<text:s/>close,<text:s/></text:span><text:span text:style-name="T141_14">the<text:s/>delay<text:s/>against<text:s/>original<text:s/>expectations<text:s/>will<text:s/>have<text:s/>an<text:s/>impact<text:s/>on<text:s/>the<text:s/>delivery<text:s/>of<text:s/>the<text:s/>programme<text:s/>outcomes<text:s/>and<text:s/>impact<text:s/>envisaged<text:s/>in<text:s/>the<text:s/>PCDP<text:s/>business<text:s/>case</text:span><text:span text:style-name="T141_15">.</text:span><text:span text:style-name="T141_16"><text:s/>The<text:s/>Fund<text:s/>also<text:s/>expects<text:s/>to<text:s/>use<text:s/>TIDES’<text:s/>market<text:s/>development<text:s/>facility<text:s/></text:span><text:span text:style-name="T141_17">to<text:s/>build<text:s/>capacity<text:s/>among<text:s/>a<text:s/>range<text:s/>of<text:s/>market<text:s/>participants,<text:s/>including<text:s/>project<text:s/>developers,<text:s/>government<text:s/>and<text:s/>financial<text:s/>institutions</text:span><text:span text:style-name="T141_18">.<text:s/></text:span><text:span text:style-name="T141_19">Furthermore,<text:s/>technical<text:s/>assistance<text:s/>will<text:s/>be<text:s/>directed<text:s/>towards<text:s/>developing<text:s/>an<text:s/>enabling<text:s/>environment<text:s/>for<text:s/>renewable<text:s/>energy<text:s/>by<text:s/>improved<text:s/>understanding<text:s/>of<text:s/>renewable<text:s/>energy<text:s/>cost-benefits,<text:s/>finance<text:s/>and<text:s/>impacts<text:s/>by<text:s/>financial<text:s/>institutions<text:s/>and<text:s/>governments.</text:span></text:p>
        <text:p text:style-name="P142"><text:span text:style-name="T142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  <text:list text:style-name="LS24" xml:id="list57" text:continue-list="list0">
          <text:list-item>
            <text:p text:style-name="P143"><text:span text:style-name="T143_1">Based<text:s/>on<text:s/>evidence<text:s/>of<text:s/>delivery</text:span><text:span text:style-name="T143_2"><text:s/></text:span><text:span text:style-name="T143_3">during<text:s/>2025/26</text:span><text:span text:style-name="T143_4">,</text:span><text:span text:style-name="T143_5"><text:s/>there<text:s/>is<text:s/>a<text:s/>case<text:s/>for<text:s/>the<text:s/>programme<text:s/>to<text:s/>continue.</text:span></text:p>
          </text:list-item>
          <text:list-item>
            <text:p text:style-name="P144"><text:span text:style-name="T144_1">As<text:s/>noted,<text:s/></text:span><text:span text:style-name="T144_2">delivery<text:s/>under<text:s/>PKP<text:s/>has<text:s/>not<text:s/>progressed<text:s/>as<text:s/>planned<text:s/>and<text:s/>the<text:s/>programme<text:s/>is<text:s/>not<text:s/>on<text:s/>track<text:s/>to<text:s/>deliver<text:s/>its<text:s/>outcome<text:s/>targets.<text:s/>This<text:s/>is<text:s/>partly<text:s/>justified<text:s/>by<text:s/></text:span><text:span text:style-name="T144_3">reasonable<text:s/>contextual<text:s/>factors.<text:s/></text:span><text:span text:style-name="T144_4">Evidence<text:s/>from<text:s/>field<text:s/>visits<text:s/>and<text:s/>independent<text:s/>monitoring<text:s/>confirms<text:s/>that<text:s/>PBNI<text:s/>delivered<text:s/>material<text:s/>outcomes<text:s/>across<text:s/>energy<text:s/>access,<text:s/>education,<text:s/>livelihoods,<text:s/>and<text:s/>safety,<text:s/>and<text:s/>that<text:s/>systems<text:s/>are<text:s/>functioning<text:s/>as<text:s/>intended.<text:s/></text:span></text:p>
          </text:list-item>
          <text:list-item>
            <text:p text:style-name="P145"><text:span text:style-name="T145_1">However,<text:s/>FCDO<text:s/>should<text:s/>review<text:s/>expected<text:s/>outcomes<text:s/>with<text:s/>ESIP<text:s/>and<text:s/>work<text:s/>closely<text:s/>to<text:s/>ensure<text:s/></text:span><text:span text:style-name="T145_2">timely<text:s/>delivery<text:s/>of<text:s/>the<text:s/>remaining<text:s/>PKP<text:s/>projects<text:s/>in<text:s/>26/27.<text:s/></text:span><text:span text:style-name="T145_3">All<text:s/>FCDO<text:s/>funding<text:s/>under<text:s/>PKP<text:s/>is<text:s/>now<text:s/>committed,<text:s/>with<text:s/>two<text:s/>further<text:s/>projects<text:s/>(</text:span><text:span text:style-name="T145_4">Kamapim</text:span><text:span text:style-name="T145_5"><text:s/>Pawa<text:s/>and<text:s/>Sola<text:s/>Bilong<text:s/>Kakao)<text:s/>fully<text:s/>funded<text:s/>and<text:s/>progressing<text:s/>through<text:s/>mobilisation<text:s/>and<text:s/>procurement,<text:s/>with<text:s/>installation<text:s/>scheduled<text:s/>beyond<text:s/>the<text:s/>review<text:s/>period.</text:span></text:p>
          </text:list-item>
          <text:list-item>
            <text:p text:style-name="P146"><text:span text:style-name="T146_1">Whilst<text:s/></text:span><text:span text:style-name="T146_2">TIDES</text:span><text:span text:style-name="T146_3"><text:s/>has<text:s/>not<text:s/>yet<text:s/>started<text:s/>delivery,<text:s/>it</text:span><text:span text:style-name="T146_4"><text:s/>has<text:s/>made<text:s/>good<text:s/>progress<text:s/></text:span><text:span text:style-name="T146_5">towards</text:span><text:span text:style-name="T146_6"><text:s/></text:span><text:span text:style-name="T146_7">attracting<text:s/>private<text:s/>investment,<text:s/>developing<text:s/>its<text:s/>investment<text:s/>pipeline,<text:s/>and<text:s/></text:span><text:span text:style-name="T146_8">formalising<text:s/>governance<text:s/>arrangements</text:span><text:span text:style-name="T146_9">.<text:s/></text:span><text:span text:style-name="T146_10">The<text:s/></text:span><text:span text:style-name="T146_11">extended<text:s/>delivery<text:s/>time<text:s/>for<text:s/>reaching<text:s/>financial<text:s/>close<text:s/>is<text:s/>reasonable<text:s/>given<text:s/></text:span><text:span text:style-name="T146_12">changing<text:s/>geopolitical<text:s/>context.<text:s/></text:span><text:span text:style-name="T146_13">The<text:s/>case<text:s/>for<text:s/>continuation<text:s/>of<text:s/>TIDES<text:s/>depends<text:s/>on<text:s/>the<text:s/>timely<text:s/>achievement<text:s/>of<text:s/>financial<text:s/>close</text:span><text:span text:style-name="T146_14">,<text:s/>expected<text:s/>before<text:s/>end<text:s/>of<text:s/>2026</text:span><text:span text:style-name="T146_15">,</text:span><text:span text:style-name="T146_16"><text:s/>and<text:s/>subsequent<text:s/>successful<text:s/>investment<text:s/>deployment.<text:s/>At<text:s/>this<text:s/>stage,<text:s/>there<text:s/>is<text:s/>adequate<text:s/>assurance<text:s/>to<text:s/>continue,<text:s/>subject<text:s/>to<text:s/>close<text:s/>monitoring<text:s/>of<text:s/>progress<text:s/>to<text:s/>financial<text:s/>close<text:s/>and<text:s/>early<text:s/>investment<text:s/>performance.</text:span></text:p>
          </text:list-item>
          <text:list-item>
            <text:p text:style-name="P147"><text:span text:style-name="T147_1">It<text:s/>is<text:s/>unclear<text:s/>if</text:span><text:span text:style-name="T147_2"><text:s/>the<text:s/>programme<text:s/>continues<text:s/>to<text:s/>represent<text:s/>good<text:s/>value<text:s/>for<text:s/>money.<text:s/>PKP<text:s/>delivery<text:s/>has<text:s/>demonstrated<text:s/>cost</text:span><text:span text:style-name="T147_3">effective<text:s/>approaches<text:s/>to<text:s/>household</text:span><text:span text:style-name="T147_4">level<text:s/>energy<text:s/>access<text:s/>in<text:s/>remote<text:s/>contexts</text:span><text:span text:style-name="T147_5">.<text:s/></text:span><text:span text:style-name="T147_6">TIDES<text:s/>is<text:s/>designed<text:s/>to<text:s/>address<text:s/>structural<text:s/>market<text:s/>barriers<text:s/>through<text:s/>blended<text:s/>finance<text:s/>once<text:s/>operational.</text:span><text:span text:style-name="T147_7"><text:s/>Value<text:s/>for<text:s/></text:span><text:span text:style-name="T147_8">m</text:span><text:span text:style-name="T147_9">oney<text:s/>monitoring<text:s/>has<text:s/>been<text:s/>limited<text:s/>with<text:s/>only<text:s/>two<text:s/></text:span><text:span text:style-name="T147_10">indicators.<text:s/>FCDO<text:s/>should<text:s/>work<text:s/>with<text:s/>partners<text:s/>to<text:s/>agree<text:s/>a<text:s/>more<text:s/>detailed<text:s/></text:span><text:span text:style-name="T147_11">v</text:span><text:span text:style-name="T147_12">alue<text:s/>for<text:s/></text:span><text:span text:style-name="T147_13">m</text:span><text:span text:style-name="T147_14">oney<text:s/></text:span><text:span text:style-name="T147_15">f</text:span><text:span text:style-name="T147_16">ramework</text:span><text:span text:style-name="T147_17">.</text:span></text:p>
          </text:list-item>
          <text:list-item>
            <text:p text:style-name="P148"><text:span text:style-name="T148_1">The<text:s/>programme</text:span><text:span text:style-name="T148_2"><text:s/>directly</text:span><text:span text:style-name="T148_3"><text:s/></text:span><text:span text:style-name="T148_4">complements<text:s/>the</text:span><text:span text:style-name="T148_5"><text:s/>Portfolio<text:s/>Strategy<text:s/>of</text:span><text:span text:style-name="T148_6"><text:s/>the</text:span><text:span text:style-name="T148_7"><text:s/>Development<text:s/>and<text:s/>Partnership<text:s/>Hub</text:span><text:span text:style-name="T148_8">—FCDO’s<text:s/>regional<text:s/>team<text:s/>in<text:s/>the<text:s/>Asia<text:s/>Pacific<text:s/>Directorate<text:s/>which<text:s/>now<text:s/>manages<text:s/>PCEP</text:span><text:span text:style-name="T148_9">.<text:s/></text:span><text:span text:style-name="T148_10">The</text:span><text:span text:style-name="T148_11"><text:s/>Portfolio<text:s/>Strategy<text:s/></text:span><text:span text:style-name="T148_12">aims</text:span><text:span text:style-name="T148_13">,<text:s/>in<text:s/>addition<text:s/>to<text:s/>other<text:s/>strategic<text:s/>objectives,</text:span><text:span text:style-name="T148_14"><text:s/>to<text:s/>support<text:s/>and<text:s/>deliver</text:span><text:span text:style-name="T148_15"><text:s/></text:span><text:span text:style-name="T148_16">resilience<text:s/></text:span><text:span text:style-name="T148_17">in<text:s/>the<text:s/>Pacific<text:s/></text:span><text:span text:style-name="T148_18">Island<text:s/>countries</text:span><text:span text:style-name="T148_19"><text:s/>in<text:s/>support<text:s/>of<text:s/>the<text:s/>UK’s<text:s/>long-term<text:s/>objectives<text:s/>in<text:s/>the<text:s/></text:span><text:span text:style-name="T148_20">Pacific.<text:s/></text:span></text:p>
          </text:list-item>
          <text:list-item>
            <text:p text:style-name="P149"><text:span text:style-name="T149_1">It<text:s/>is<text:s/>unclear<text:s/>whether<text:s/>t</text:span><text:span text:style-name="T149_2">he<text:s/>programme<text:s/>continues<text:s/>to<text:s/>make<text:s/>a<text:s/>significant<text:s/>contribution<text:s/>to<text:s/>wider<text:s/>FCDO<text:s/>and<text:s/>cross</text:span><text:span text:style-name="T149_3">‑government<text:s/>objectives.<text:s/></text:span><text:span text:style-name="T149_4">There<text:s/></text:span><text:span text:style-name="T149_5">have<text:s/>been<text:s/>substantial<text:s/>changes<text:s/>in<text:s/>team<text:s/>structures<text:s/>and<text:s/>resourcing.<text:s/>It<text:s/>is<text:s/>not<text:s/>evident<text:s/>that<text:s/>FCDO<text:s/>is<text:s/></text:span><text:span text:style-name="T149_6">maximising<text:s/>the<text:s/>value<text:s/>of<text:s/>its<text:s/>partnerships.<text:s/>the<text:s/>completion<text:s/>of<text:s/>PKP<text:s/>projects<text:s/>is<text:s/>an<text:s/>opportunity<text:s/>for<text:s/>FCDO<text:s/>to<text:s/>strengthen<text:s/>engagement<text:s/>with<text:s/>country<text:s/>partners</text:span><text:span text:style-name="T149_7"><text:s/></text:span><text:span text:style-name="T149_8">and<text:s/>position<text:s/>the<text:s/>UK<text:s/>as<text:s/>a<text:s/>credible,<text:s/>long</text:span><text:span text:style-name="T149_9">‑term<text:s/>partner<text:s/>in<text:s/>the<text:s/>Pacific<text:s/>energy<text:s/>sector.<text:s/></text:span></text:p>
          </text:list-item>
          <text:list-item>
            <text:p text:style-name="P150"><text:span text:style-name="T150_1">Taken<text:s/>together,<text:s/>the<text:s/>evidence<text:s/>from<text:s/>delivery,<text:s/>outcomes,<text:s/>partnerships,<text:s/>and<text:s/>strategic<text:s/>alignment<text:s/>supports<text:s/>continuation<text:s/>of<text:s/>the<text:s/>programme.<text:s/>There<text:s/>is<text:s/>sufficient<text:s/>justification<text:s/>for<text:s/>ongoing<text:s/>investment,<text:s/>with<text:s/>the<text:s/>caveat</text:span><text:span text:style-name="T150_2">s</text:span><text:span text:style-name="T150_3"><text:s/>that</text:span><text:span text:style-name="T150_4"><text:s/>FCDO<text:s/>should<text:s/>closely<text:s/>monitor<text:s/>both<text:s/>PKP<text:s/>and</text:span><text:span text:style-name="T150_5"><text:s/>TIDES<text:s/></text:span><text:span text:style-name="T150_6">to<text:s/>ensure<text:s/>delivery<text:s/>in<text:s/>26/27</text:span><text:span text:style-name="T150_7">.</text:span></text:p>
          </text:list-item>
        </text:list>
      </text:section>
      <text:section text:style-name="S2" text:name="S2">
        <text:h text:style-name="P151" text:outline-level="2"><text:span text:style-name="T151_1">C.</text:span><text:span text:style-name="T151_2"><text:s/>DETAILED<text:s/>OUTPUT<text:s/>SCORING</text:span><text:span text:style-name="T151_3"><text:s/></text:span></text:h>
        <text:p text:style-name="P152"/>
        <table:table table:style-name="Table6"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row table:style-name="Row22">
            <table:table-cell table:style-name="Cell64">
              <text:p text:style-name="P153"><text:span text:style-name="T153_1">Output<text:s/>Title<text:s/></text:span></text:p>
            </table:table-cell>
            <table:table-cell table:style-name="Cell65" table:number-columns-spanned="4">
              <text:p text:style-name="P154"><text:span text:style-name="T154_1">Increased<text:s/>off-grid<text:s/>energy<text:s/>access<text:s/>in<text:s/>rural<text:s/>off-grid<text:s/>communities</text:span></text:p>
            </table:table-cell>
            <table:covered-table-cell/>
            <table:covered-table-cell/>
            <table:covered-table-cell/>
          </table:table-row>
          <table:table-row table:style-name="Row23">
            <table:table-cell table:style-name="Cell66" table:number-columns-spanned="2">
              <text:p text:style-name="P155"><text:span text:style-name="T155_1">Output<text:s/>number:<text:s/></text:span></text:p>
            </table:table-cell>
            <table:covered-table-cell/>
            <table:table-cell table:style-name="Cell67">
              <text:p text:style-name="P156"><text:span text:style-name="T156_1">1</text:span></text:p>
            </table:table-cell>
            <table:table-cell table:style-name="Cell68">
              <text:p text:style-name="P157"><text:span text:style-name="T157_1">Output<text:s/>Score:<text:s/></text:span></text:p>
            </table:table-cell>
            <table:table-cell table:style-name="Cell69">
              <text:p text:style-name="P158"><text:span text:style-name="T158_1">B</text:span></text:p>
            </table:table-cell>
          </table:table-row>
          <table:table-row table:style-name="Row24">
            <table:table-cell table:style-name="Cell70" table:number-columns-spanned="2">
              <text:p text:style-name="P159"><text:span text:style-name="T159_1">Impact<text:s/>weighting<text:s/>(%):<text:s text:c="2"/></text:span></text:p>
            </table:table-cell>
            <table:covered-table-cell/>
            <table:table-cell table:style-name="Cell71">
              <text:p text:style-name="P160"><text:span text:style-name="T160_1">55</text:span></text:p>
            </table:table-cell>
            <table:table-cell table:style-name="Cell72">
              <text:p text:style-name="P161"><text:span text:style-name="T161_1">W</text:span><text:span text:style-name="T161_2">eighting<text:s/>revised<text:s/>since<text:s/>last<text:s/>AR?<text:s/></text:span></text:p>
            </table:table-cell>
            <table:table-cell table:style-name="Cell73">
              <text:p text:style-name="P162"><text:span text:style-name="T162_1">[I</text:span><text:span text:style-name="T162_2">f<text:s/></text:span><text:span text:style-name="T162_3">Yes</text:span><text:span text:style-name="T162_4">,<text:s/></text:span><text:span text:style-name="T162_5">up<text:s/>or<text:s/>down</text:span><text:span text:style-name="T162_6">?</text:span><text:span text:style-name="T162_7">]</text:span></text:p>
            </table:table-cell>
          </table:table-row>
        </table:table>
        <text:p text:style-name="P163"/>
        <table:table table:style-name="Table7">
          <table:table-column table:style-name="Column24"/>
          <table:table-column table:style-name="Column25"/>
          <table:table-column table:style-name="Column26"/>
          <table:table-row table:style-name="Row25">
            <table:table-cell table:style-name="Cell74">
              <text:p text:style-name="P164"><text:span text:style-name="T164_1">Indicator(s)</text:span></text:p>
            </table:table-cell>
            <table:table-cell table:style-name="Cell75">
              <text:p text:style-name="P165"><text:span text:style-name="T165_1">Milestone(s)<text:s/>for<text:s/>this<text:s/>review</text:span></text:p>
            </table:table-cell>
            <table:table-cell table:style-name="Cell76">
              <text:p text:style-name="P166"><text:span text:style-name="T166_1">Progress<text:s/></text:span></text:p>
            </table:table-cell>
          </table:table-row>
          <table:table-row table:style-name="Row26">
            <table:table-cell table:style-name="Cell77">
              <text:p text:style-name="P167"><text:span text:style-name="T167_1">1.1<text:s/></text:span><text:span text:style-name="T167_2">Additional<text:s/>number<text:s/>of<text:s/>renewable<text:s/>energy<text:s/>products<text:s/>installed<text:s/>by<text:s/>FCDO<text:s/>funded<text:s/>PK<text:s/>grants</text:span><text:span text:style-name="T167_3"><text:s/></text:span><text:span text:style-name="T167_4">(ESIP)</text:span></text:p>
            </table:table-cell>
            <table:table-cell table:style-name="Cell78">
              <text:p text:style-name="P168"><text:span text:style-name="T168_1">6,397</text:span></text:p>
              <text:p text:style-name="P169"/>
              <text:p text:style-name="P170"><text:span text:style-name="T170_1">New<text:s/>Ireland<text:s/></text:span><text:span text:style-name="T170_2">project</text:span></text:p>
              <text:list text:style-name="LS59" xml:id="list65">
                <text:list-item>
                  <text:p text:style-name="P171"><text:span text:style-name="T171_1">4555<text:s/>-<text:s/>this<text:s/>was<text:s/>the<text:s/>target<text:s/>to<text:s/>be<text:s/>completed<text:s/>under<text:s/>the<text:s/>New<text:s/>Ireland<text:s/>off-grid<text:s/>project<text:s/>from<text:s/>the<text:s/>May<text:s/>2025<text:s/>to<text:s/>October<text:s/>2025<text:s/>(when<text:s/>the<text:s/>project<text:s/>completed).<text:s text:c="2"/></text:span></text:p>
                </text:list-item>
              </text:list>
              <text:p text:style-name="P172"/>
              <text:list text:style-name="LS59" xml:id="list66">
                <text:list-item>
                  <text:p text:style-name="P173"><text:span text:style-name="T173_1">Tenkile</text:span><text:span text:style-name="T173_2"><text:s/>Conservation<text:s/>Alliance<text:s/>Project<text:s/>“</text:span><text:span text:style-name="T173_3">Kamapim</text:span><text:span text:style-name="T173_4"><text:s/>Pawa”</text:span></text:p>
                </text:list-item>
              </text:list>
              <text:p text:style-name="P174"/>
              <text:list text:style-name="LS59" xml:id="list67">
                <text:list-item>
                  <text:p text:style-name="P175"><text:span text:style-name="T175_1">1600<text:s/>includes<text:s/>1500<text:s/>solar<text:s/>home<text:s/>systems<text:s/>and<text:s/>100<text:s/>solar<text:s/>streetlights</text:span></text:p>
                </text:list-item>
              </text:list>
              <text:p text:style-name="P176"><text:span text:style-name="T176_1">Manus<text:s/>Solar<text:s/>Bilong<text:s/>Kakao</text:span></text:p>
              <text:p text:style-name="P177"><text:span text:style-name="T177_1">242<text:s/>includes<text:s/>200<text:s/>solar<text:s/>home<text:s/>systems,<text:s/>32<text:s/>community<text:s/>systems,<text:s/>7x<text:s/>solar<text:s/>streetlights,<text:s/>1x<text:s/>10kW<text:s/>system<text:s/>and<text:s/>2x<text:s/>5kW<text:s/>systems<text:s/>for<text:s/>2<text:s/>schools</text:span></text:p>
            </table:table-cell>
            <table:table-cell table:style-name="Cell79">
              <text:p text:style-name="P178"><text:span text:style-name="T178_1">4</text:span><text:span text:style-name="T178_2">,</text:span><text:span text:style-name="T178_3">405</text:span></text:p>
            </table:table-cell>
          </table:table-row>
          <table:table-row table:style-name="Row27">
            <table:table-cell table:style-name="Cell80">
              <text:p text:style-name="P179"><text:span text:style-name="T179_1">1.2<text:s/></text:span><text:span text:style-name="T179_2"><text:s/></text:span><text:span text:style-name="T179_3">Additional</text:span><text:span text:style-name="T179_4"><text:s/>clean<text:s/>electricity<text:s/>capacity<text:s/>installed<text:s/>(MW<text:s/>or<text:s/>KW<text:s/>equivalent)<text:s/>(ESIP)</text:span></text:p>
            </table:table-cell>
            <table:table-cell table:style-name="Cell81">
              <text:p text:style-name="P180"><text:span text:style-name="T180_1">New<text:s/>Ireland<text:s/>project</text:span></text:p>
              <text:p text:style-name="P181"><text:span text:style-name="T181_1">•146.2kW<text:s/>this<text:s/>was<text:s/>the<text:s/>target<text:s/>to<text:s/>be<text:s/>completed<text:s/>under<text:s/>the<text:s/>New<text:s/>Ireland<text:s/>off-grid<text:s/>project<text:s/>from<text:s/>the<text:s/>May<text:s/>2025<text:s/>to<text:s/>October<text:s/>2025<text:s/>(when<text:s/>the<text:s/>project<text:s/>completed).</text:span></text:p>
              <text:p text:style-name="P182"/>
              <text:p text:style-name="P183"><text:span text:style-name="T183_1">Tenkile</text:span><text:span text:style-name="T183_2"><text:s/>Conservation<text:s/>Alliance<text:s/>Project<text:s/>“</text:span><text:span text:style-name="T183_3">Kamapim</text:span><text:span text:style-name="T183_4"><text:s/>Pawa”</text:span></text:p>
              <text:p text:style-name="P184"><text:span text:style-name="T184_1">•18.55<text:s/>kW</text:span></text:p>
              <text:p text:style-name="P185"/>
              <text:p text:style-name="P186"><text:span text:style-name="T186_1">Manus<text:s/>Solar<text:s/>Bilong<text:s/>Kakao</text:span></text:p>
              <text:p text:style-name="P187"><text:span text:style-name="T187_1">•24.12</text:span><text:span text:style-name="T187_2"><text:s/>kW</text:span></text:p>
              <text:p text:style-name="P188"/>
              <text:p text:style-name="P189"><text:span text:style-name="T189_1">Target:146.2<text:s/>+<text:s/>8.55<text:s/>+<text:s/>24.12<text:s/>=<text:s/>188.87kW</text:span></text:p>
            </table:table-cell>
            <table:table-cell table:style-name="Cell82">
              <text:p text:style-name="P190"><text:span text:style-name="T190_1">141kW</text:span></text:p>
            </table:table-cell>
          </table:table-row>
        </table:table>
        <text:p text:style-name="P191"><text:span text:style-name="T191_1">Briefly<text:s/>describe<text:s/>the<text:s/>output’s<text:s/>activities<text:s/>and<text:s/>provide<text:s/>supporting<text:s/>narrative<text:s/>for<text:s/>the<text:s/>score.<text:s/></text:span></text:p>
        <text:list text:style-name="LS24" xml:id="list68" text:continue-list="list0">
          <text:list-item>
            <text:p text:style-name="P192"><text:span text:style-name="T192_1">Output<text:s/>1<text:s/>focuses<text:s/>on<text:s/>the<text:s/>delivery<text:s/>of<text:s/>off</text:span><text:span text:style-name="T192_2">‑grid<text:s/>renewable<text:s/>energy<text:s/>access<text:s/>through<text:s/>the<text:s/>installation<text:s/>of<text:s/>household<text:s/>solar<text:s/>systems,<text:s/>community<text:s/>systems,<text:s/>and<text:s/>associated<text:s/>infrastructure<text:s/>under<text:s/>PKP.</text:span><text:span text:style-name="T192_3"><text:s/></text:span><text:span text:style-name="T192_4">Overall,<text:s/>progress<text:s/>against<text:s/>this<text:s/>output</text:span><text:span text:style-name="T192_5"><text:s/>for<text:s/>25/26</text:span><text:span text:style-name="T192_6"><text:s/>is<text:s/>assessed<text:s/></text:span><text:span text:style-name="T192_7">Outputs<text:s/>moderately<text:s/>did<text:s/>not<text:s/>meet<text:s/>expectation<text:s/>(B)</text:span><text:span text:style-name="T192_8">.</text:span><text:span text:style-name="T192_9"><text:s/></text:span></text:p>
          </text:list-item>
          <text:list-item>
            <text:p text:style-name="P193"><text:span text:style-name="T193_1">During<text:s/>2025/26,<text:s/>Pawa<text:s/>Bilong<text:s/>Niu<text:s/>Ailan<text:s/>(PBNI)<text:s/>was<text:s/>the<text:s/>only<text:s/>project<text:s/>in<text:s/>active<text:s/>implementation<text:s/>under<text:s/>this<text:s/>output.<text:s/>A<text:s/>total<text:s/>of<text:s/>4,405<text:s/>renewable<text:s/>energy<text:s/>products<text:s/>were<text:s/>installed<text:s/>against<text:s/>a<text:s/>milestone<text:s/>of<text:s/>6,397,<text:s/>with<text:s/>installed<text:s/>capacity<text:s/>reaching<text:s/>141</text:span><text:span text:style-name="T193_2">kW</text:span><text:span text:style-name="T193_3"><text:s/>against<text:s/>a<text:s/>target<text:s/>of<text:s/></text:span><text:span text:style-name="T193_4">189kW</text:span><text:span text:style-name="T193_5">.<text:s/>Two<text:s/></text:span><text:span text:style-name="T193_6">new</text:span><text:span text:style-name="T193_7"><text:s/>projects,<text:s/></text:span><text:span text:style-name="T193_8">Kamapim</text:span><text:span text:style-name="T193_9"><text:s/>Pawa<text:s/>and<text:s/></text:span><text:span text:style-name="T193_10">Sola<text:s/>Bilong<text:s/>Kakao,<text:s/>were<text:s/>expected<text:s/>to<text:s/>contribute<text:s/>to<text:s/>delivery<text:s/>during<text:s/>the<text:s/>year<text:s/>but<text:s/>remained<text:s/>in<text:s/>procurement<text:s/>and<text:s/>contracting<text:s/>phases<text:s/>and<text:s/>did<text:s/>not<text:s/>generate<text:s/>outputs<text:s/>in</text:span><text:span text:style-name="T193_11"><text:s/>the<text:s/>reporting<text:s/>period</text:span><text:span text:style-name="T193_12">.</text:span></text:p>
          </text:list-item>
          <text:list-item>
            <text:p text:style-name="P194"><text:span text:style-name="T194_1">Underperformance<text:s/>during<text:s/>the<text:s/>review<text:s/>period<text:s/>is<text:s/>primarily<text:s/>explained<text:s/>by<text:s/>delays<text:s/>in<text:s/>bringing<text:s/></text:span><text:span text:style-name="T194_2">the<text:s/>two<text:s/></text:span><text:span text:style-name="T194_3">new<text:s/>projects<text:s/>into<text:s/>implementation.<text:s/>Both<text:s/>projects<text:s/>progressed<text:s/>through<text:s/>procurement<text:s/>and<text:s/>contracting<text:s/>during<text:s/>2025/26<text:s/>but<text:s/>did<text:s/>not<text:s/>reach<text:s/>installation<text:s/>phase<text:s/>within<text:s/>the<text:s/>year.<text:s/>As<text:s/>a<text:s/>result,<text:s/>expected<text:s/>outputs,<text:s/>including<text:s/>1,600<text:s/>systems<text:s/>under<text:s/></text:span><text:span text:style-name="T194_4">Kamapim</text:span><text:span text:style-name="T194_5"><text:s/>Pawa</text:span><text:span text:style-name="T194_6"><text:s/>and<text:s/>242<text:s/>systems<text:s/>under<text:s/>Sola<text:s/>Bilong<text:s/>Kakao,<text:s/>will<text:s/>be<text:s/>delivered<text:s/>in<text:s/>2026/27<text:s/>rather<text:s/>than<text:s/>contributing<text:s/>to<text:s/>in</text:span><text:span text:style-name="T194_7">‑year<text:s/>results.</text:span><text:span text:style-name="T194_8"><text:s/>Had<text:s/>these<text:s/>results<text:s/>been<text:s/>achieved<text:s/>in</text:span><text:span text:style-name="T194_9"><text:s/>2025/26<text:s/>the<text:s/>output<text:s/>would<text:s/>have<text:s/>scored<text:s/>A.</text:span></text:p>
          </text:list-item>
          <text:list-item>
            <text:p text:style-name="P195"><text:span text:style-name="T195_1">PBNI<text:s/>did<text:s/>not<text:s/>complete<text:s/>as<text:s/>anticipated<text:s/>in<text:s/>last<text:s/>year’s<text:s/>AR</text:span><text:span text:style-name="T195_2">,</text:span><text:span text:style-name="T195_3"><text:s/>which<text:s/>expected<text:s/>completion<text:s/>in<text:s/>July<text:s/>2025.</text:span><text:span text:style-name="T195_4"><text:s/></text:span><text:span text:style-name="T195_5">This</text:span><text:span text:style-name="T195_6"><text:s/>was<text:s/></text:span><text:span text:style-name="T195_7">m</text:span><text:span text:style-name="T195_8">arginally<text:s/>delayed.<text:s/>But<text:s/>otherwise<text:s/>delivered<text:s/>expected<text:s/>outputs.</text:span><text:span text:style-name="T195_9"><text:s/></text:span><text:span text:style-name="T195_10">Although<text:s/>PBNI<text:s/>delivery<text:s/>has<text:s/>now<text:s/>been<text:s/>completed,<text:s/>cumulative<text:s/>outputs<text:s/>remain<text:s/>below<text:s/>original<text:s/>projections.<text:s/></text:span><text:span text:style-name="T195_11">Cumulatively,<text:s/>Output<text:s/>1<text:s/>delivery<text:s/>under<text:s/>PBNI<text:s/>reached<text:s/>11,545<text:s/>systems<text:s/>against<text:s/>a<text:s/>target<text:s/>of<text:s/>14,296,<text:s/>following<text:s/>earlier<text:s/>shortfalls<text:s/>reported<text:s/>in<text:s/>the<text:s/>previous<text:s/>Annual<text:s/>Review<text:s/>(7,140<text:s/>delivered<text:s/>against<text:s/>a<text:s/>target<text:s/>of<text:s/>9,741).</text:span></text:p>
          </text:list-item>
          <text:list-item>
            <text:p text:style-name="P196"><text:span text:style-name="T196_1">Delivery<text:s/>challenges<text:s/>identified<text:s/>in<text:s/>earlier<text:s/>Annual<text:s/>Reviews,<text:s/>particularly<text:s/>logistical<text:s/>constraints<text:s/>associated<text:s/>with<text:s/>remote<text:s/>locations,<text:s/>were<text:s/>partially<text:s/>mitigated<text:s/>during<text:s/>2025/26.<text:s/>Lessons<text:s/>from<text:s/>previous<text:s/>delivery<text:s/>phases<text:s/>were<text:s/>applied,<text:s/>including<text:s/>engagement<text:s/>of<text:s/>a<text:s/>specialist<text:s/>contractor<text:s/>to<text:s/>manage<text:s/>transport<text:s/>of<text:s/>solar<text:s/>equipment<text:s/>from<text:s/>Wewak<text:s/>port<text:s/>to<text:s/>the<text:s/>Lumi<text:s/>base.<text:s/>These<text:s/>measures<text:s/>are<text:s/>expected<text:s/>to<text:s/>improve<text:s/>delivery<text:s/>efficiency<text:s/>as<text:s/>projects<text:s/>move<text:s/>into<text:s/>installation.</text:span></text:p>
          </text:list-item>
        </text:list>
        <text:p text:style-name="P197"><text:span text:style-name="T197_1">Describe<text:s/>any<text:s/>changes</text:span><text:span text:style-name="T197_2"><text:s/>to</text:span><text:span text:style-name="T197_3"><text:s/>this<text:s/>output</text:span><text:span text:style-name="T197_4"><text:s/>during<text:s/>the<text:s/>past<text:s/>year</text:span><text:span text:style-name="T197_5">,<text:s/>and<text:s/>any<text:s/>planned<text:s/>changes<text:s/>as<text:s/>a<text:s/>result<text:s/>of<text:s/>this<text:s/>review.</text:span><text:span text:style-name="T197_6"><text:s/></text:span></text:p>
        <text:list text:style-name="LS24" xml:id="list73" text:continue-list="list0">
          <text:list-item>
            <text:p text:style-name="P198"><text:span text:style-name="T198_1">PBNI<text:s/>was<text:s/>completed<text:s/>in<text:s/>October<text:s/>2025.<text:s/></text:span><text:span text:style-name="T198_2">Kamapim</text:span><text:span text:style-name="T198_3"><text:s/>Pawa<text:s/>and<text:s/>Sola<text:s/>Bilong<text:s/>Kakao<text:s/>have<text:s/>not<text:s/>yet<text:s/>entered<text:s/>implementation<text:s/>and<text:s/>are<text:s/>now<text:s/>expected<text:s/>to<text:s/>deliver<text:s/>outputs<text:s/>in<text:s/>2026/27.<text:s/>The<text:s/>current<text:s/>year<text:s/>therefore<text:s/>represents<text:s/>a<text:s/>transition<text:s/>between<text:s/>completed<text:s/>delivery<text:s/>under<text:s/>PBNI<text:s/>and<text:s/>planned<text:s/>delivery<text:s/>under<text:s/>new<text:s/>PKP<text:s/>projects.</text:span></text:p>
          </text:list-item>
          <text:list-item>
            <text:p text:style-name="P199"><text:span text:style-name="T199_1">Given<text:s/>delays<text:s/>in<text:s/>mobilisation<text:s/>of<text:s/></text:span><text:span text:style-name="T199_2">Kamapim</text:span><text:span text:style-name="T199_3"><text:s/>Pawa<text:s/>and<text:s/>Sola<text:s/>Bilong<text:s/>Kakao,<text:s/>and<text:s/>the<text:s/>shortfall<text:s/>in<text:s/>cumulative<text:s/>delivery<text:s/>under<text:s/>PBNI,<text:s/>FCDO<text:s/>will<text:s/>work<text:s/>with<text:s/>ESIP<text:s/>to<text:s/>agree<text:s/>feasible<text:s/>targets<text:s/>for<text:s/>2026/27.<text:s/>This<text:s/>will<text:s/>include<text:s/>revising<text:s/>annual<text:s/>milestones<text:s/>to<text:s/>reflect<text:s/>realistic<text:s/>delivery<text:s/>timelines<text:s/>and<text:s/>reviewing<text:s/>implications<text:s/>for<text:s/>achieving<text:s/>programme<text:s/>outcomes.</text:span></text:p>
          </text:list-item>
          <text:list-item>
            <text:p text:style-name="P200"><text:span text:style-name="T200_1">Given<text:s/>shift<text:s/>in<text:s/>programme</text:span><text:span text:style-name="T200_2">’s</text:span><text:span text:style-name="T200_3"><text:s/>focus<text:s/>from<text:s/>PKP<text:s/>to<text:s/>TIDES,<text:s/></text:span><text:span text:style-name="T200_4">FCDO<text:s/>should<text:s/>adjust<text:s/>its<text:s/>output<text:s/>weightings<text:s/>to<text:s/>better<text:s/>reflect<text:s/>the<text:s/>TIDES<text:s/>component.</text:span></text:p>
          </text:list-item>
          <text:list-item>
            <text:p text:style-name="P201"><text:span text:style-name="T201_1">T</text:span><text:span text:style-name="T201_2">he<text:s/>2024/25<text:s/>Annual<text:s/>review<text:s/></text:span><text:span text:style-name="T201_3">reported<text:s/>achieved<text:s/>values<text:s/>for<text:s/></text:span><text:span text:style-name="T201_4">Output<text:s/>1.1<text:s/></text:span><text:span text:style-name="T201_5">incorrectly<text:s/>as<text:s/>7</text:span><text:span text:style-name="T201_6">,</text:span><text:span text:style-name="T201_7">1</text:span><text:span text:style-name="T201_8">4</text:span><text:span text:style-name="T201_9">0</text:span><text:span text:style-name="T201_10">.<text:s/>ESIP<text:s/>have<text:s/>confirmed<text:s/>that<text:s/>the<text:s/>correct<text:s/>value<text:s/>for<text:s/></text:span><text:span text:style-name="T201_11">O</text:span><text:span text:style-name="T201_12">utput<text:s/>1.1<text:s/>for<text:s/>reporting<text:s/>year<text:s/>2024/25<text:s/>is<text:s/>5</text:span><text:span text:style-name="T201_13">,</text:span><text:span text:style-name="T201_14">068.<text:s/>The<text:s/>PCEP<text:s/>log<text:s/>frame<text:s/></text:span><text:span text:style-name="T201_15">O</text:span><text:span text:style-name="T201_16">utput<text:s/>1.1<text:s/></text:span><text:span text:style-name="T201_17">value<text:s/></text:span><text:span text:style-name="T201_18">for<text:s/>2024/25<text:s/></text:span><text:span text:style-name="T201_19">have<text:s/>been<text:s/>updated.<text:s/></text:span></text:p>
          </text:list-item>
        </text:list>
        <text:p text:style-name="P202"><text:span text:style-name="T20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list text:style-name="LS24" xml:id="list77" text:continue-list="list0">
          <text:list-item>
            <text:p text:style-name="P203"><text:span text:style-name="T203_1">The<text:s/>previous<text:s/>Annual<text:s/>Review<text:s/>recommended<text:s/>that<text:s/>the<text:s/>programme<text:s/>team<text:s/>utilise<text:s/>monitoring<text:s/>visits<text:s/>to<text:s/>Papua<text:s/>New<text:s/>Guinea<text:s/>to<text:s/>better<text:s/>understand<text:s/>delivery<text:s/>challenges<text:s/>and<text:s/>highlight<text:s/>progress<text:s/>on<text:s/>the<text:s/>ground.<text:s/>This<text:s/>was<text:s/>not<text:s/>completed<text:s/>during<text:s/>the<text:s/>review<text:s/>period<text:s/>due<text:s/>to<text:s/>practical<text:s/>constraints.<text:s/>Given<text:s/>ongoing<text:s/>delivery<text:s/>challenges,<text:s/>strengthening<text:s/>in</text:span><text:span text:style-name="T203_2">‑country<text:s/>engagement<text:s/>will<text:s/>be<text:s/>important<text:s/>going<text:s/>forward,<text:s/>including<text:s/>exploring<text:s/>opportunities<text:s/>to<text:s/>work<text:s/>more<text:s/>closely<text:s/>with<text:s/>the<text:s/>FCDO<text:s/>PNG<text:s/>country<text:s/>office<text:s/>to<text:s/>improve<text:s/>oversight<text:s/>and<text:s/>understanding<text:s/>of<text:s/>implementation<text:s/>issues.</text:span></text:p>
          </text:list-item>
        </text:list>
        <table:table table:style-name="Table8"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row table:style-name="Row28">
            <table:table-cell table:style-name="Cell83">
              <text:p text:style-name="P204"><text:span text:style-name="T204_1">Output<text:s/>Title<text:s/></text:span></text:p>
            </table:table-cell>
            <table:table-cell table:style-name="Cell84" table:number-columns-spanned="4">
              <text:p text:style-name="P205"><text:span text:style-name="T205_1">Sustainability<text:s/>of<text:s/>the<text:s/>increased<text:s/>off-grid<text:s/>energy<text:s/>access<text:s/>in<text:s/>rural<text:s/>off-grid<text:s/>communities</text:span></text:p>
            </table:table-cell>
            <table:covered-table-cell/>
            <table:covered-table-cell/>
            <table:covered-table-cell/>
          </table:table-row>
          <table:table-row table:style-name="Row29">
            <table:table-cell table:style-name="Cell85" table:number-columns-spanned="2">
              <text:p text:style-name="P206"><text:span text:style-name="T206_1">Output<text:s/>number:<text:s/></text:span></text:p>
            </table:table-cell>
            <table:covered-table-cell/>
            <table:table-cell table:style-name="Cell86">
              <text:p text:style-name="P207"><text:span text:style-name="T207_1">2</text:span></text:p>
            </table:table-cell>
            <table:table-cell table:style-name="Cell87">
              <text:p text:style-name="P208"><text:span text:style-name="T208_1">Output<text:s/>Score:<text:s/></text:span></text:p>
            </table:table-cell>
            <table:table-cell table:style-name="Cell88">
              <text:p text:style-name="P209"><text:span text:style-name="T209_1">C</text:span></text:p>
            </table:table-cell>
          </table:table-row>
          <table:table-row table:style-name="Row30">
            <table:table-cell table:style-name="Cell89" table:number-columns-spanned="2">
              <text:p text:style-name="P210"><text:span text:style-name="T210_1">Impact<text:s/>weighting<text:s/>(%):<text:s text:c="2"/></text:span></text:p>
            </table:table-cell>
            <table:covered-table-cell/>
            <table:table-cell table:style-name="Cell90">
              <text:p text:style-name="P211"><text:span text:style-name="T211_1">2</text:span><text:span text:style-name="T211_2">5</text:span></text:p>
            </table:table-cell>
            <table:table-cell table:style-name="Cell91">
              <text:p text:style-name="P212"><text:span text:style-name="T212_1">W</text:span><text:span text:style-name="T212_2">eighting<text:s/>revised<text:s/>since<text:s/>last<text:s/>AR?<text:s/></text:span></text:p>
            </table:table-cell>
            <table:table-cell table:style-name="Cell92">
              <text:p text:style-name="P213"><text:span text:style-name="T213_1">No</text:span></text:p>
            </table:table-cell>
          </table:table-row>
        </table:table>
        <text:p text:style-name="P214"/>
        <table:table table:style-name="Table9">
          <table:table-column table:style-name="Column32"/>
          <table:table-column table:style-name="Column33"/>
          <table:table-column table:style-name="Column34"/>
          <table:table-row table:style-name="Row31">
            <table:table-cell table:style-name="Cell93">
              <text:p text:style-name="P215"><text:span text:style-name="T215_1">Indicator(s)</text:span></text:p>
            </table:table-cell>
            <table:table-cell table:style-name="Cell94">
              <text:p text:style-name="P216"><text:span text:style-name="T216_1">Milestone(s)<text:s/>for<text:s/>this<text:s/>review</text:span></text:p>
            </table:table-cell>
            <table:table-cell table:style-name="Cell95">
              <text:p text:style-name="P217"><text:span text:style-name="T217_1">Progress<text:s/></text:span></text:p>
            </table:table-cell>
          </table:table-row>
          <table:table-row table:style-name="Row32">
            <table:table-cell table:style-name="Cell96">
              <text:p text:style-name="P218"><text:span text:style-name="T218_1">2.1<text:s/></text:span><text:span text:style-name="T218_2"><text:s/></text:span><text:span text:style-name="T218_3">Number</text:span><text:span text:style-name="T218_4"><text:s/>of<text:s/>beneficiaries<text:s/>trained<text:s/>to<text:s/>maintain<text:s/>and<text:s/>sustain<text:s/>the<text:s/>off-grid<text:s/>hardware</text:span></text:p>
            </table:table-cell>
            <table:table-cell table:style-name="Cell97">
              <text:p text:style-name="P219"><text:span text:style-name="T219_1">746</text:span></text:p>
              <text:p text:style-name="P220"><text:span text:style-name="T220_1">New<text:s/>Ireland<text:s/>project</text:span></text:p>
              <text:p text:style-name="P221"><text:span text:style-name="T221_1">•632<text:s/>solar<text:s/>champions</text:span></text:p>
              <text:p text:style-name="P222"/>
              <text:p text:style-name="P223"><text:span text:style-name="T223_1">Tenkile</text:span><text:span text:style-name="T223_2"><text:s/>Conservation<text:s/>Alliance<text:s/>Project<text:s/>“</text:span><text:span text:style-name="T223_3">Kamapim</text:span><text:span text:style-name="T223_4"><text:s/>Pawa”</text:span></text:p>
              <text:p text:style-name="P224"><text:span text:style-name="T224_1">•84<text:s/>solar<text:s/>champions</text:span></text:p>
              <text:p text:style-name="P225"/>
              <text:p text:style-name="P226"><text:span text:style-name="T226_1">Manus<text:s/>Solar<text:s/>Bilong<text:s/>Kakao</text:span></text:p>
              <text:p text:style-name="P227"><text:span text:style-name="T227_1">•30<text:s/>solar<text:s/>champions</text:span></text:p>
            </table:table-cell>
            <table:table-cell table:style-name="Cell98">
              <text:p text:style-name="P228"><text:span text:style-name="T228_1">256<text:s/>solar<text:s/>champions<text:s/>trained<text:s/>in<text:s/>this<text:s/>reporting<text:s/>period</text:span><text:span text:style-name="T228_2">.</text:span></text:p>
              <text:p text:style-name="P229"/>
              <text:p text:style-name="P230"><text:span text:style-name="T230_1">(T</text:span><text:span text:style-name="T230_2">otal 592<text:s/>Solar<text:s/>Champions<text:s/>trained<text:s/>including<text:s/>296<text:s/>men<text:s/>and<text:s/>296<text:s/>women<text:s/>end<text:s/>of<text:s/>the<text:s/>project</text:span><text:span text:style-name="T230_3">)</text:span></text:p>
              <text:p text:style-name="P231"/>
            </table:table-cell>
          </table:table-row>
          <table:table-row table:style-name="Row33">
            <table:table-cell table:style-name="Cell99">
              <text:p text:style-name="P232"><text:span text:style-name="T232_1">2.2<text:s/></text:span><text:span text:style-name="T232_2"><text:s/></text:span><text:span text:style-name="T232_3">Number</text:span><text:span text:style-name="T232_4"><text:s/>of<text:s/>people<text:s/>benefiting<text:s/>from<text:s/>capacity<text:s/>building<text:s/>in<text:s/>grant<text:s/>management<text:s/>(PK)</text:span></text:p>
            </table:table-cell>
            <table:table-cell table:style-name="Cell100">
              <text:p text:style-name="P233"><text:span text:style-name="T233_1">10</text:span></text:p>
              <text:p text:style-name="P234"/>
            </table:table-cell>
            <table:table-cell table:style-name="Cell101">
              <text:p text:style-name="P235"><text:span text:style-name="T235_1">0</text:span></text:p>
            </table:table-cell>
          </table:table-row>
        </table:table>
        <text:p text:style-name="P236"><text:span text:style-name="T236_1">Briefly<text:s/>describe<text:s/>the<text:s/>output’s<text:s/>activities<text:s/>and<text:s/>provide<text:s/>supporting<text:s/>narrative<text:s/>for<text:s/>the<text:s/>score.<text:s/></text:span></text:p>
        <text:list text:style-name="LS24" xml:id="list78" text:continue-list="list0">
          <text:list-item>
            <text:p text:style-name="P237"><text:span text:style-name="T237_1">Output<text:s/>2<text:s/>focuses<text:s/>on<text:s/>strengthening<text:s/>the<text:s/>sustainability<text:s/>of<text:s/>off</text:span><text:span text:style-name="T237_2">‑grid<text:s/>energy<text:s/>systems<text:s/>through<text:s/>training<text:s/>of<text:s/>Solar<text:s/>Champions<text:s/>and<text:s/>capacity<text:s/>building<text:s/>of<text:s/>local<text:s/>partners<text:s/>to<text:s/>support<text:s/>operation,<text:s/>maintenance,<text:s/>and<text:s/>programme<text:s/>management.</text:span></text:p>
          </text:list-item>
          <text:list-item>
            <text:p text:style-name="P238"><text:span text:style-name="T238_1">Overall,<text:s/>progress<text:s/>against<text:s/>this<text:s/>output<text:s/></text:span><text:span text:style-name="T238_2">for<text:s/>25/26<text:s/></text:span><text:span text:style-name="T238_3">is<text:s/>assessed<text:s/>as<text:s/></text:span><text:span text:style-name="T238_4">Outputs<text:s/>substantially<text:s/>did<text:s/>not<text:s/>meet<text:s/>expectation<text:s/>(C)</text:span><text:span text:style-name="T238_5">.<text:s/>A<text:s/>total<text:s/>of<text:s/>256<text:s/>Solar<text:s/>Champions<text:s/>were<text:s/>trained<text:s/>during<text:s/>the<text:s/>reporting<text:s/>period,<text:s/>contributing<text:s/>to<text:s/>a<text:s/>cumulative<text:s/>total<text:s/>of<text:s/>592<text:s/></text:span><text:span text:style-name="T238_6">since<text:s/>the<text:s/>start<text:s/>of<text:s/>the<text:s/>programme</text:span><text:span text:style-name="T238_7">.<text:s/></text:span><text:span text:style-name="T238_8">This<text:s/>falls<text:s/>below<text:s/>the<text:s/>annual<text:s/>milestone<text:s/>of<text:s/>746<text:s/>beneficiaries<text:s/>trained.<text:s/></text:span><text:span text:style-name="T238_9">Initial<text:s/>household<text:s/>estimates<text:s/>at<text:s/>project<text:s/>design<text:s/>stage<text:s/>differed<text:s/>from<text:s/>actual<text:s/>numbers<text:s/>on<text:s/>the<text:s/>ground<text:s/>during<text:s/>implementation.<text:s/>This<text:s/>resulted<text:s/>in<text:s/>fewer<text:s/>villages<text:s/>being<text:s/>reached<text:s/>than<text:s/>planned,<text:s/>and<text:s/>consequently<text:s/>less<text:s/>individuals<text:s/>than<text:s/>targeted<text:s/>trained<text:s/>as<text:s/>solar<text:s/>champions.</text:span><text:span text:style-name="T238_10"><text:s/></text:span><text:span text:style-name="T238_11">T</text:span><text:span text:style-name="T238_12">raini</text:span><text:span text:style-name="T238_13">ng</text:span><text:span text:style-name="T238_14"><text:s/>of<text:s/>84<text:s/>Solar<text:s/>Champions<text:s/>under<text:s/></text:span><text:span text:style-name="T238_15">Kamapim</text:span><text:span text:style-name="T238_16"><text:s/>Pawa<text:s/>and<text:s/>30<text:s/>under<text:s/>Sola<text:s/>Bilong<text:s/>Kakao<text:s/></text:span><text:span text:style-name="T238_17">is</text:span><text:span text:style-name="T238_18"><text:s/>now<text:s/></text:span><text:span text:style-name="T238_19">expected</text:span><text:span text:style-name="T238_20"><text:s/>in<text:s/>2026/27</text:span></text:p>
          </text:list-item>
          <text:list-item>
            <text:p text:style-name="P239"><text:span text:style-name="T239_1">N</text:span><text:span text:style-name="T239_2">o<text:s/>progress<text:s/>was<text:s/>recorded<text:s/>against<text:s/>the<text:s/>milestone<text:s/>of<text:s/>10<text:s/>individuals<text:s/>benefiting<text:s/>from<text:s/>capacity<text:s/>building<text:s/>in<text:s/>grant<text:s/>management.</text:span><text:span text:style-name="T239_3"><text:s/></text:span><text:span text:style-name="T239_4">No<text:s/>additional<text:s/>trainings<text:s/>were<text:s/>conducted<text:s/>under<text:s/>the<text:s/>Pawa<text:s/>Bilong<text:s/>Niu<text:s/>Ireland<text:s/>Project<text:s/>following<text:s/>the<text:s/>initial<text:s/>training<text:s/>in<text:s/>2024/25.<text:s/>The<text:s/>2025/26<text:s/>target<text:s/>includes<text:s/>training<text:s/>for<text:s/>TCA<text:s/>and<text:s/>Cocoa<text:s/>Regiment<text:s/>Limited<text:s/>(Manus),<text:s/>scheduled<text:s/>for<text:s/>June<text:s/>202</text:span><text:span text:style-name="T239_5">6</text:span><text:span text:style-name="T239_6">.<text:s/>This<text:s/>will<text:s/>be<text:s/>reported<text:s/>in<text:s/>the<text:s/>2026/27<text:s/>Annual<text:s/>Review</text:span><text:span text:style-name="T239_7">.<text:s/></text:span></text:p>
          </text:list-item>
          <text:list-item>
            <text:p text:style-name="P240"><text:span text:style-name="T240_1">While<text:s/>the<text:s/>Solar<text:s/>Champion<text:s/>model<text:s/>has<text:s/>been<text:s/>established<text:s/>and<text:s/>training<text:s/>delivered,<text:s/>available<text:s/>evidence<text:s/>during<text:s/>2025/26<text:s/>primarily<text:s/>relates<text:s/>to<text:s/>training<text:s/>outputs<text:s/>and<text:s/>initial<text:s/>functionality</text:span><text:span text:style-name="T240_2"><text:s/>of<text:s/>the<text:s/>Solar<text:s/>Champion<text:s/>Model</text:span><text:span text:style-name="T240_3">.<text:s/>Evidence<text:s/>on<text:s/>longer</text:span><text:span text:style-name="T240_4">‑term<text:s/>system<text:s/>maintenance<text:s/>and<text:s/>performance<text:s/>remains<text:s/>limited.</text:span></text:p>
          </text:list-item>
        </text:list>
        <text:p text:style-name="P241"><text:span text:style-name="T241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list text:style-name="LS24" xml:id="list82" text:continue-list="list0">
          <text:list-item>
            <text:p text:style-name="P242"><text:span text:style-name="T242_1">No<text:s/>substantive<text:s/>changes<text:s/>were<text:s/>made<text:s/>to<text:s/>the<text:s/>design<text:s/>of<text:s/>this<text:s/>output<text:s/>during<text:s/>2025/26.<text:s/>However,<text:s/>delays<text:s/>in<text:s/>mobilisation<text:s/>of<text:s/></text:span><text:span text:style-name="T242_2">Kamapim</text:span><text:span text:style-name="T242_3"><text:s/>Pawa<text:s/>and<text:s/>Sola<text:s/>Bilong<text:s/>Kakao<text:s/>have<text:s/>shifted<text:s/>delivery<text:s/>of<text:s/>most<text:s/>Output<text:s/>2<text:s/>activities<text:s/>into<text:s/>2026/27.<text:s/>These<text:s/>projects<text:s/>are<text:s/>expected<text:s/>to<text:s/>drive<text:s/>progress<text:s/>in<text:s/>the<text:s/>next<text:s/>reporting<text:s/>period.</text:span></text:p>
          </text:list-item>
          <text:list-item>
            <text:p text:style-name="P243"><text:span text:style-name="T243_1">The<text:s/></text:span><text:span text:style-name="T243_2">logframe</text:span><text:span text:style-name="T243_3"><text:s/>does<text:s/>not<text:s/>currently<text:s/>include<text:s/>confirmed<text:s/>targets<text:s/>for<text:s/>2026/27<text:s/>for<text:s/>this<text:s/>output.<text:s/>FCDO<text:s/>should<text:s/>work<text:s/>with<text:s/>ESIP<text:s/>to<text:s/>agree<text:s/>updated<text:s/>and<text:s/>realistic<text:s/>milestones<text:s/>reflecting<text:s/>deferred<text:s/>training<text:s/>and<text:s/>capacity<text:s/>building<text:s/>activities.</text:span></text:p>
          </text:list-item>
        </text:list>
        <text:p text:style-name="P244"><text:span text:style-name="T244_1">T</text:span><text:span text:style-name="T244_2">he<text:s/>2024/25<text:s/>Annual<text:s/>Review<text:s/>reported<text:s/>incorrect<text:s/>achieved<text:s/>values<text:s/></text:span><text:span text:style-name="T244_3">for<text:s/>Output<text:s/>2.1<text:s/>and<text:s/>Output<text:s/>2.2.</text:span><text:span text:style-name="T244_4"><text:s/>These<text:s/>have<text:s/>now<text:s/>been<text:s/>corrected<text:s/>following<text:s/>confirmation<text:s/>from<text:s/>ESIP.<text:s/>The<text:s/>updated<text:s/>values<text:s/>are<text:s/>336<text:s/>beneficiaries<text:s/>trained<text:s/>under<text:s/>Output<text:s/>2.1<text:s/>and<text:s/>12<text:s/>individuals<text:s/>receiving<text:s/>grant<text:s/>management<text:s/>capacity<text:s/>building<text:s/>under<text:s/>Output<text:s/>2.2.<text:s/>The<text:s/></text:span><text:span text:style-name="T244_5">logframe</text:span><text:span text:style-name="T244_6"><text:s/>has<text:s/>been<text:s/>updated<text:s/>accordingly.</text:span></text:p>
        <text:list text:style-name="LS24" xml:id="list84" text:continue-list="list0">
          <text:list-item>
            <text:p text:style-name="P245"><text:span text:style-name="T245_1"> As<text:s/>the<text:s/>programme<text:s/>transitions<text:s/>towards<text:s/>TIDES,<text:s/>the<text:s/>relative<text:s/>weighting<text:s/>of<text:s/>this<text:s/>output<text:s/>may<text:s/>need<text:s/>to<text:s/>be<text:s/>reviewed<text:s/>to<text:s/>reflect<text:s/>changes<text:s/>in<text:s/>programme<text:s/>focus.</text:span></text:p>
          </text:list-item>
        </text:list>
        <text:p text:style-name="P246"><text:span text:style-name="T246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list text:style-name="LS24" xml:id="list85" text:continue-list="list0">
          <text:list-item>
            <text:p text:style-name="P247"><text:span text:style-name="T247_1">The<text:s/></text:span><text:span text:style-name="T247_2">2024/25</text:span><text:span text:style-name="T247_3"><text:s/>Annual<text:s/>Review<text:s/>highlighted<text:s/>the<text:s/>importance<text:s/>of<text:s/>scalable<text:s/>distributed<text:s/>renewable<text:s/>energy<text:s/>models<text:s/>aligned<text:s/>with<text:s/>long</text:span><text:span text:style-name="T247_4">‑term<text:s/>sustainability<text:s/>objectives.<text:s/>Progress<text:s/>during<text:s/>2025/26<text:s/>has<text:s/>been<text:s/>partial.<text:s/></text:span><text:span text:style-name="T247_5">While<text:s/>the<text:s/>Solar<text:s/>Champion<text:s/>model<text:s/>continues<text:s/>to<text:s/>be<text:s/>embedded<text:s/>within<text:s/>PKP<text:s/>delivery,<text:s/>delays<text:s/>in<text:s/>new<text:s/>project<text:s/>implementation<text:s/>have<text:s/>limited<text:s/>expansion<text:s/>of<text:s/>this<text:s/>approach<text:s/>during<text:s/>the<text:s/>year.</text:span></text:p>
          </text:list-item>
          <text:list-item>
            <text:p text:style-name="P248"><text:span text:style-name="T248_1">T</text:span><text:span text:style-name="T248_2">here<text:s/>is<text:s/>a<text:s/>need<text:s/>to<text:s/>move<text:s/>beyond<text:s/>reporting<text:s/>training<text:s/>outputs<text:s/>towards<text:s/>stronger<text:s/>evidence<text:s/>on<text:s/>system<text:s/>maintenance<text:s/>and<text:s/>functionality<text:s/>over<text:s/>time.</text:span></text:p>
          </text:list-item>
        </text:list>
        <text:p text:style-name="P249"/>
        <table:table table:style-name="Table10">
          <table:table-column table:style-name="Column35"/>
          <table:table-column table:style-name="Column36"/>
          <table:table-column table:style-name="Column37"/>
          <table:table-column table:style-name="Column38"/>
          <table:table-column table:style-name="Column39"/>
          <table:table-row table:style-name="Row34">
            <table:table-cell table:style-name="Cell102">
              <text:p text:style-name="P250"><text:span text:style-name="T250_1">Output<text:s/>Title<text:s/></text:span></text:p>
            </table:table-cell>
            <table:table-cell table:style-name="Cell103" table:number-columns-spanned="4">
              <text:p text:style-name="P251"><text:span text:style-name="T251_1">E-waste<text:s/>management<text:s/>model<text:s/>piloted</text:span></text:p>
            </table:table-cell>
            <table:covered-table-cell/>
            <table:covered-table-cell/>
            <table:covered-table-cell/>
          </table:table-row>
          <table:table-row table:style-name="Row35">
            <table:table-cell table:style-name="Cell104" table:number-columns-spanned="2">
              <text:p text:style-name="P252"><text:span text:style-name="T252_1">Output<text:s/>number:<text:s/></text:span></text:p>
            </table:table-cell>
            <table:covered-table-cell/>
            <table:table-cell table:style-name="Cell105">
              <text:p text:style-name="P253"><text:span text:style-name="T253_1">3</text:span></text:p>
            </table:table-cell>
            <table:table-cell table:style-name="Cell106">
              <text:p text:style-name="P254"><text:span text:style-name="T254_1">Output<text:s/>Score:<text:s/></text:span></text:p>
            </table:table-cell>
            <table:table-cell table:style-name="Cell107">
              <text:p text:style-name="P255"><text:span text:style-name="T255_1">C</text:span></text:p>
            </table:table-cell>
          </table:table-row>
          <table:table-row table:style-name="Row36">
            <table:table-cell table:style-name="Cell108" table:number-columns-spanned="2">
              <text:p text:style-name="P256"><text:span text:style-name="T256_1">Impact<text:s/>weighting<text:s/>(%):<text:s text:c="2"/></text:span></text:p>
            </table:table-cell>
            <table:covered-table-cell/>
            <table:table-cell table:style-name="Cell109">
              <text:p text:style-name="P257"><text:span text:style-name="T257_1">5</text:span></text:p>
            </table:table-cell>
            <table:table-cell table:style-name="Cell110">
              <text:p text:style-name="P258"><text:span text:style-name="T258_1">W</text:span><text:span text:style-name="T258_2">eighting<text:s/>revised<text:s/>since<text:s/>last<text:s/>AR?<text:s/></text:span></text:p>
            </table:table-cell>
            <table:table-cell table:style-name="Cell111">
              <text:p text:style-name="P259"><text:span text:style-name="T259_1">[I</text:span><text:span text:style-name="T259_2">f<text:s/></text:span><text:span text:style-name="T259_3">Yes</text:span><text:span text:style-name="T259_4">,<text:s/></text:span><text:span text:style-name="T259_5">up<text:s/>or<text:s/>down</text:span><text:span text:style-name="T259_6">?</text:span><text:span text:style-name="T259_7">]</text:span></text:p>
            </table:table-cell>
          </table:table-row>
        </table:table>
        <text:p text:style-name="P260"/>
        <table:table table:style-name="Table11">
          <table:table-column table:style-name="Column40"/>
          <table:table-column table:style-name="Column41"/>
          <table:table-column table:style-name="Column42"/>
          <table:table-row table:style-name="Row37">
            <table:table-cell table:style-name="Cell112">
              <text:p text:style-name="P261"><text:span text:style-name="T261_1">Indicator</text:span></text:p>
            </table:table-cell>
            <table:table-cell table:style-name="Cell113">
              <text:p text:style-name="P262"><text:span text:style-name="T262_1">Milestone(s)<text:s/>for<text:s/>this<text:s/>review</text:span></text:p>
            </table:table-cell>
            <table:table-cell table:style-name="Cell114">
              <text:p text:style-name="P263"><text:span text:style-name="T263_1">Progress<text:s/></text:span></text:p>
            </table:table-cell>
          </table:table-row>
          <table:table-row table:style-name="Row38">
            <table:table-cell table:style-name="Cell115">
              <text:p text:style-name="P264"><text:span text:style-name="T264_1">3.1<text:s/></text:span><text:span text:style-name="T264_2"><text:s/></text:span><text:span text:style-name="T264_3">E</text:span><text:span text:style-name="T264_4">-waste<text:s/>case<text:s/>study<text:s/>developed</text:span></text:p>
            </table:table-cell>
            <table:table-cell table:style-name="Cell116">
              <text:p text:style-name="P265"><text:span text:style-name="T265_1">No<text:s/>milestone<text:s/>for<text:s/>this<text:s/>review</text:span></text:p>
            </table:table-cell>
            <table:table-cell table:style-name="Cell117">
              <text:p text:style-name="P266"><text:span text:style-name="T266_1">No<text:s/>reported<text:s/>value<text:s/>for<text:s/>this<text:s/>review</text:span></text:p>
            </table:table-cell>
          </table:table-row>
        </table:table>
        <text:p text:style-name="P267"><text:span text:style-name="T267_1">Briefly<text:s/>describe<text:s/>the<text:s/>output’s<text:s/>activities<text:s/>and<text:s/>provide<text:s/>supporting<text:s/>narrative<text:s/>for<text:s/>the<text:s/>score.<text:s/></text:span></text:p>
        <text:list text:style-name="LS24" xml:id="list87" text:continue-list="list0">
          <text:list-item>
            <text:p text:style-name="P268"><text:span text:style-name="T268_1">Output<text:s/>3<text:s/>relates<text:s/>to<text:s/>the<text:s/>delivery<text:s/>and<text:s/>follow</text:span><text:span text:style-name="T268_2">‑up<text:s/>of<text:s/>the<text:s/>e</text:span><text:span text:style-name="T268_3">‑waste<text:s/>study,<text:s/>which<text:s/>was<text:s/>commissioned<text:s/>and<text:s/>completed<text:s/>in<text:s/>2024/25<text:s/>and<text:s/>reported<text:s/>as<text:s/>achieved<text:s/>in<text:s/>the<text:s/>previous<text:s/>Annual<text:s/>Review.<text:s/>For<text:s/>2025/26,<text:s/>the<text:s/>intended<text:s/>focus<text:s/>was<text:s/>on<text:s/>dissemination<text:s/>of<text:s/>findings<text:s/>and<text:s/>integration<text:s/>of<text:s/>recommendations<text:s/>into<text:s/>ongoing<text:s/>and<text:s/>future<text:s/>PKP<text:s/>activities.<text:s/>However,<text:s/>no<text:s/>clear<text:s/>milestones<text:s/>or<text:s/>workplan<text:s/>were<text:s/>agreed<text:s/>for<text:s/>this<text:s/>phase.<text:s/>As<text:s/>a<text:s/>result,<text:s/>there<text:s/>is<text:s/>limited<text:s/>evidence<text:s/>of<text:s/>systematic<text:s/>dissemination<text:s/>or<text:s/>application<text:s/>of<text:s/>the<text:s/>study’s<text:s/>findings<text:s/>during<text:s/>the<text:s/>review<text:s/>period.<text:s/>This<text:s/>output<text:s/>is<text:s/>therefore<text:s/>assessed<text:s/>as<text:s/></text:span><text:span text:style-name="T268_4">substantially<text:s/>did<text:s/>not<text:s/>meet<text:s/>expectation<text:s/>(C).</text:span></text:p>
          </text:list-item>
          <text:list-item>
            <text:p text:style-name="P269"><text:span text:style-name="T269_1">Underperformance<text:s/>reflects<text:s/>a<text:s/>lack<text:s/>of<text:s/>defined<text:s/>targets<text:s/>and<text:s/></text:span><text:span text:style-name="T269_2">follow</text:span><text:span text:style-name="T269_3">‑through<text:s/>on<text:s/>agreed<text:s/>next<text:s/>steps,<text:s/>rather<text:s/>than<text:s/>an<text:s/>absence<text:s/>of<text:s/>underlying<text:s/>activity.<text:s/>Responsibility<text:s/>for<text:s/>taking<text:s/>forward<text:s/>dissemination<text:s/>and<text:s/>integration<text:s/>of<text:s/>findings<text:s/>was<text:s/>not<text:s/>clearly<text:s/>defined,<text:s/>and<text:s/>this<text:s/>was<text:s/>compounded<text:s/>by<text:s/>changes<text:s/>in<text:s/>programme<text:s/>roles<text:s/>and<text:s/>resourcing<text:s/>during<text:s/>the<text:s/>year.</text:span></text:p>
          </text:list-item>
        </text:list>
        <text:p text:style-name="P270"><text:span text:style-name="T270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list text:style-name="LS24" xml:id="list89" text:continue-list="list0">
          <text:list-item>
            <text:p text:style-name="P271"><text:span text:style-name="T271_1">No<text:s/>substantive<text:s/>changes<text:s/>were<text:s/>made<text:s/>to<text:s/>this<text:s/>output<text:s/>during<text:s/>2025/26.<text:s/>However,<text:s/>the<text:s/>current<text:s/>indicator<text:s/>does<text:s/>not<text:s/>adequately<text:s/>capture<text:s/>the<text:s/>intended<text:s/>follow</text:span><text:span text:style-name="T271_2">on<text:s/>activities<text:s/>linked<text:s/>to<text:s/>the<text:s/>e</text:span><text:span text:style-name="T271_3">waste<text:s/>study,<text:s/>including<text:s/>dissemination,<text:s/>uptake<text:s/>of<text:s/>recommendations,<text:s/>and<text:s/>integration<text:s/>into<text:s/>new<text:s/>project<text:s/>design.<text:s/>Going<text:s/>forward,<text:s/>this<text:s/>output<text:s/>should<text:s/>be<text:s/>revised<text:s/>to<text:s/>include<text:s/>clearer<text:s/>indicators<text:s/>and<text:s/>milestones<text:s/>reflecting<text:s/>these<text:s/></text:span><text:span text:style-name="T271_4">activities,and</text:span><text:span text:style-name="T271_5"><text:s/>aligned<text:s/>with<text:s/>RDEL</text:span><text:span text:style-name="T271_6">funded<text:s/>workstreams.</text:span></text:p>
          </text:list-item>
        </text:list>
        <text:p text:style-name="P272"><text:span text:style-name="T27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list text:style-name="LS24" xml:id="list90" text:continue-list="list0">
          <text:list-item>
            <text:p text:style-name="P273"><text:span text:style-name="T273_1">The<text:s/>previous<text:s/>Annual<text:s/>Review<text:s/>recommended<text:s/>that<text:s/>the<text:s/>programme<text:s/>build<text:s/>on<text:s/>the<text:s/>e</text:span><text:span text:style-name="T273_2">‑waste<text:s/>study<text:s/>by<text:s/>implementing<text:s/>its<text:s/>recommendations,<text:s/>including<text:s/>strengthening<text:s/>maintenance<text:s/>arrangements<text:s/>and<text:s/>developing<text:s/>indicators<text:s/>to<text:s/>track<text:s/>sustainability<text:s/>outcomes.<text:s/>These<text:s/>actions<text:s/>were<text:s/>not<text:s/>taken<text:s/>forward<text:s/>during<text:s/>2025/26.</text:span></text:p>
          </text:list-item>
          <text:list-item>
            <text:p text:style-name="P274"><text:span text:style-name="T274_1">Going<text:s/>forward,<text:s/>FCDO<text:s/>should<text:s/>work<text:s/>with<text:s/>ESIP<text:s/>to<text:s/>agree<text:s/>a<text:s/>clear<text:s/>plan<text:s/>for<text:s/>implementing<text:s/>and<text:s/>monitoring<text:s/>the<text:s/>recommendations<text:s/>of<text:s/>the<text:s/>e</text:span><text:span text:style-name="T274_2">‑waste<text:s/>study,<text:s/>including<text:s/>how<text:s/>these<text:s/>are<text:s/>integrated<text:s/>into<text:s/>future<text:s/>PKP<text:s/>projects<text:s/>and<text:s/>sustainability<text:s/>approaches.</text:span></text:p>
          </text:list-item>
        </text:list>
        <text:p text:style-name="P275"/>
        <table:table table:style-name="Table12">
          <table:table-column table:style-name="Column43"/>
          <table:table-column table:style-name="Column44"/>
          <table:table-column table:style-name="Column45"/>
          <table:table-column table:style-name="Column46"/>
          <table:table-column table:style-name="Column47"/>
          <table:table-row table:style-name="Row39">
            <table:table-cell table:style-name="Cell118">
              <text:p text:style-name="P276"><text:span text:style-name="T276_1">Output<text:s/>Title<text:s/></text:span></text:p>
            </table:table-cell>
            <table:table-cell table:style-name="Cell119" table:number-columns-spanned="4">
              <text:p text:style-name="P277"><text:span text:style-name="T277_1">Off-grid<text:s/>projects<text:s/>funded<text:s/>by<text:s/>FCDO</text:span></text:p>
            </table:table-cell>
            <table:covered-table-cell/>
            <table:covered-table-cell/>
            <table:covered-table-cell/>
          </table:table-row>
          <table:table-row table:style-name="Row40">
            <table:table-cell table:style-name="Cell120" table:number-columns-spanned="2">
              <text:p text:style-name="P278"><text:span text:style-name="T278_1">Output<text:s/>number:<text:s/></text:span></text:p>
            </table:table-cell>
            <table:covered-table-cell/>
            <table:table-cell table:style-name="Cell121">
              <text:p text:style-name="P279"><text:span text:style-name="T279_1">4</text:span></text:p>
            </table:table-cell>
            <table:table-cell table:style-name="Cell122">
              <text:p text:style-name="P280"><text:span text:style-name="T280_1">Output<text:s/>Score:<text:s/></text:span></text:p>
            </table:table-cell>
            <table:table-cell table:style-name="Cell123">
              <text:p text:style-name="P281"><text:span text:style-name="T281_1">A</text:span></text:p>
            </table:table-cell>
          </table:table-row>
          <table:table-row table:style-name="Row41">
            <table:table-cell table:style-name="Cell124" table:number-columns-spanned="2">
              <text:p text:style-name="P282"><text:span text:style-name="T282_1">Impact<text:s/>weighting<text:s/>(%):<text:s text:c="2"/></text:span></text:p>
            </table:table-cell>
            <table:covered-table-cell/>
            <table:table-cell table:style-name="Cell125">
              <text:p text:style-name="P283"><text:span text:style-name="T283_1">5</text:span></text:p>
            </table:table-cell>
            <table:table-cell table:style-name="Cell126">
              <text:p text:style-name="P284"><text:span text:style-name="T284_1">W</text:span><text:span text:style-name="T284_2">eighting<text:s/>revised<text:s/>since<text:s/>last<text:s/>AR?<text:s/></text:span></text:p>
            </table:table-cell>
            <table:table-cell table:style-name="Cell127">
              <text:p text:style-name="P285"><text:span text:style-name="T285_1">[I</text:span><text:span text:style-name="T285_2">f<text:s/></text:span><text:span text:style-name="T285_3">Yes</text:span><text:span text:style-name="T285_4">,<text:s/></text:span><text:span text:style-name="T285_5">up<text:s/>or<text:s/>down</text:span><text:span text:style-name="T285_6">?</text:span><text:span text:style-name="T285_7">]</text:span></text:p>
            </table:table-cell>
          </table:table-row>
        </table:table>
        <text:p text:style-name="P286"/>
        <table:table table:style-name="Table13">
          <table:table-column table:style-name="Column48"/>
          <table:table-column table:style-name="Column49"/>
          <table:table-column table:style-name="Column50"/>
          <table:table-row table:style-name="Row42">
            <table:table-cell table:style-name="Cell128">
              <text:p text:style-name="P287"><text:span text:style-name="T287_1">Indicator</text:span></text:p>
            </table:table-cell>
            <table:table-cell table:style-name="Cell129">
              <text:p text:style-name="P288"><text:span text:style-name="T288_1">Milestone<text:s/>for<text:s/>this<text:s/>review</text:span></text:p>
            </table:table-cell>
            <table:table-cell table:style-name="Cell130">
              <text:p text:style-name="P289"><text:span text:style-name="T289_1">Progress<text:s/></text:span></text:p>
            </table:table-cell>
          </table:table-row>
          <table:table-row table:style-name="Row43">
            <table:table-cell table:style-name="Cell131">
              <text:p text:style-name="P290"><text:span text:style-name="T290_1">4.1</text:span><text:span text:style-name="T290_2"><text:s/></text:span><text:span text:style-name="T290_3">Number<text:s/>of<text:s/>FCDO-funded<text:s/>off-grid<text:s/>projects</text:span></text:p>
            </table:table-cell>
            <table:table-cell table:style-name="Cell132">
              <text:p text:style-name="P291"><text:span text:style-name="T291_1">3</text:span><text:span text:style-name="T291_2"><text:s/></text:span></text:p>
              <text:p text:style-name="P292"/>
            </table:table-cell>
            <table:table-cell table:style-name="Cell133">
              <text:p text:style-name="P293"><text:span text:style-name="T293_1">3<text:s/>in<text:s/>total<text:s/>including<text:s/>1<text:s/>complete<text:s/>(Pawa<text:s/>Bilong<text:s/>New<text:s/>Ireland<text:s/>and<text:s/>2<text:s/>in<text:s/>early<text:s/>implementation<text:s/>phase<text:s/>(</text:span><text:span text:style-name="T293_2">Kamapim</text:span><text:span text:style-name="T293_3"><text:s/>Pawa<text:s/>led<text:s/>by<text:s/>partner<text:s/></text:span><text:span text:style-name="T293_4">Tenkile</text:span><text:span text:style-name="T293_5"><text:s/>Conservation<text:s/>Alliance<text:s/>in<text:s/>Lumi,<text:s/>Sandaun<text:s/>Province<text:s/>and<text:s/>Sola<text:s/>Bilong<text:s/>Kakao<text:s/>in<text:s/>Manus<text:s/>Province<text:s/>led<text:s/>by<text:s/>partner<text:s/>Cocoa<text:s/>Regiment<text:s/>Limited)</text:span></text:p>
            </table:table-cell>
          </table:table-row>
        </table:table>
        <text:p text:style-name="P294"><text:span text:style-name="T294_1">Briefly<text:s/>describe<text:s/>the<text:s/>output’s<text:s/>activities<text:s/>and<text:s/>provide<text:s/>supporting<text:s/>narrative<text:s/>for<text:s/>the<text:s/>score.<text:s/></text:span></text:p>
        <text:list text:style-name="LS24" xml:id="list92" text:continue-list="list0">
          <text:list-item>
            <text:p text:style-name="P295"><text:span text:style-name="T295_1">Output<text:s/>4<text:s/>measures<text:s/>the<text:s/>number<text:s/>of<text:s/>FCDO</text:span><text:span text:style-name="T295_2">‑funded<text:s/>off</text:span><text:span text:style-name="T295_3">‑grid<text:s/>projects<text:s/>delivered<text:s/>under<text:s/>PKP.<text:s/>The<text:s/>milestone<text:s/>for<text:s/>2025/26<text:s/>was<text:s/>three<text:s/>projects.<text:s/>This<text:s/>has<text:s/>been<text:s/>met,<text:s/>with<text:s/>one<text:s/>project<text:s/>completed<text:s/>and<text:s/>two<text:s/>in<text:s/>early<text:s/>implementation.</text:span><text:span text:style-name="T295_4"><text:s/>It<text:s/>is<text:s/>assessed<text:s/>as</text:span><text:span text:style-name="T295_5"><text:s/>output<text:s/>met<text:s/>expectation<text:s/>(A).</text:span></text:p>
          </text:list-item>
          <text:list-item>
            <text:p text:style-name="P296"><text:span text:style-name="T296_1">During<text:s/>the<text:s/>reporting<text:s/>period,<text:s/>the<text:s/>Pawa<text:s/>Bilong<text:s/>Niu<text:s/>Ailan<text:s/>(PBNI)<text:s/>project<text:s/>was<text:s/>completed,<text:s/>delivering<text:s/>solar<text:s/>home<text:s/>systems,<text:s/>community<text:s/>systems<text:s/>and<text:s/>streetlights<text:s/>in<text:s/></text:span><text:span text:style-name="T296_2">Namatanai</text:span><text:span text:style-name="T296_3"><text:s/>District,<text:s/>New<text:s/>Ireland<text:s/>Province.<text:s/>In<text:s/>parallel,<text:s/>two<text:s/>additional<text:s/>projects,<text:s/></text:span><text:span text:style-name="T296_4">Kamapim</text:span><text:span text:style-name="T296_5"><text:s/>Pawa<text:s/>and<text:s/>Sola<text:s/>Bilong<text:s/>Kakao,<text:s/>progressed<text:s/>through<text:s/>procurement<text:s/>and<text:s/>contracting<text:s/>and<text:s/>entered<text:s/>early<text:s/>implementation.<text:s/>These<text:s/>projects<text:s/>are<text:s/>expected<text:s/>to<text:s/>deliver<text:s/>outputs<text:s/>in<text:s/>2026/27.</text:span></text:p>
          </text:list-item>
          <text:list-item>
            <text:p text:style-name="P297"><text:span text:style-name="T297_1">This<text:s/>output<text:s/>is<text:s/>assessed<text:s/>as<text:s/>met<text:s/>expectation<text:s/>(A),<text:s/>as<text:s/>the<text:s/>programme<text:s/>has<text:s/>successfully<text:s/>initiated<text:s/>three<text:s/>projects<text:s/>in<text:s/>line<text:s/>with<text:s/>the<text:s/>milestone.<text:s/>However,<text:s/>delivery<text:s/>under<text:s/></text:span><text:span text:style-name="T297_2">Kamapim</text:span><text:span text:style-name="T297_3"><text:s/>Pawa<text:s/>and<text:s/>Sola<text:s/>Bilong<text:s/>Kakao<text:s/>was<text:s/>slower<text:s/>than<text:s/>anticipated,<text:s/>with<text:s/>both<text:s/>projects<text:s/>not<text:s/>reaching<text:s/>installation<text:s/>phase<text:s/>during<text:s/>the<text:s/>review<text:s/>period</text:span><text:span text:style-name="T297_4"><text:s/>(the<text:s/>last<text:s/>AR<text:s/>expected<text:s/></text:span><text:span text:style-name="T297_5">implementation<text:s/>by<text:s/>Dec<text:s/>2025)</text:span><text:span text:style-name="T297_6">.<text:s/>As<text:s/>a<text:s/>result,<text:s/>while<text:s/>the<text:s/>output<text:s/>target<text:s/>has<text:s/>been<text:s/>achieved,<text:s/>delivery<text:s/>of<text:s/>outputs<text:s/>associated<text:s/>with<text:s/>these<text:s/>projects<text:s/>is<text:s/>deferred<text:s/>to<text:s/>the<text:s/>next<text:s/>reporting<text:s/>period.</text:span></text:p>
          </text:list-item>
        </text:list>
        <text:p text:style-name="P298"><text:span text:style-name="T298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list text:style-name="LS24" xml:id="list95" text:continue-list="list0">
          <text:list-item>
            <text:p text:style-name="P299"><text:span text:style-name="T299_1">T</text:span><text:span text:style-name="T299_2">here<text:s/>were<text:s/>no<text:s/>substantive<text:s/>changes<text:s/>to<text:s/>the<text:s/>definition<text:s/>of<text:s/>this<text:s/>output<text:s/>during<text:s/>2025/26.<text:s/></text:span></text:p>
          </text:list-item>
          <text:list-item>
            <text:p text:style-name="P300"><text:span text:style-name="T300_1">Going<text:s/>forward,</text:span><text:span text:style-name="T300_2"><text:s/>FCDO<text:s/>should<text:s/>remove<text:s/>this<text:s/>output<text:s/>indicator<text:s/>from<text:s/>the<text:s/>log<text:s/>frame.</text:span></text:p>
          </text:list-item>
        </text:list>
        <text:p text:style-name="P301"><text:span text:style-name="T301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list text:style-name="LS24" xml:id="list97" text:continue-list="list0">
          <text:list-item>
            <text:p text:style-name="P302"><text:span text:style-name="T302_1">There<text:s/>were<text:s/>no<text:s/>specific<text:s/>recommendations<text:s/>from<text:s/>the<text:s/>previous<text:s/>Annual<text:s/>Review<text:s/>relating<text:s/>to<text:s/>this<text:s/>output.<text:s/>However,<text:s/>experience<text:s/>in<text:s/>2025/26<text:s/>highlights<text:s/>the<text:s/>importance<text:s/>of<text:s/>realistic<text:s/>sequencing<text:s/>between<text:s/>project<text:s/>approval<text:s/>and<text:s/>implementation.<text:s/>While<text:s/>targets<text:s/>for<text:s/>project<text:s/>initiation<text:s/>were<text:s/>met,<text:s/>delays<text:s/>in<text:s/>progressing<text:s/>projects<text:s/>to<text:s/>delivery<text:s/>stage<text:s/>affected<text:s/>overall<text:s/>programme<text:s/>performance.</text:span></text:p>
          </text:list-item>
          <text:list-item>
            <text:p text:style-name="P303"><text:span text:style-name="T303_1">Going<text:s/>forward,<text:s/>the<text:s/>programme<text:s/>should<text:s/>ensure<text:s/>that<text:s/>project</text:span><text:span text:style-name="T303_2">‑level<text:s/>planning,<text:s/>including<text:s/>contracting<text:s/>and<text:s/>mobilisation<text:s/>timelines,<text:s/>is<text:s/>aligned<text:s/>with<text:s/>annual<text:s/>reporting<text:s/>milestones,<text:s/>and<text:s/>that<text:s/>sufficient<text:s/>contingencies<text:s/>are<text:s/>built<text:s/>into<text:s/>delivery<text:s/>schedules<text:s/>for<text:s/>operating<text:s/>in<text:s/>remote<text:s/>and<text:s/>logistically<text:s/>complex<text:s/>environments.</text:span></text:p>
          </text:list-item>
        </text:list>
        <text:p text:style-name="P304"/>
        <table:table table:style-name="Table14">
          <table:table-column table:style-name="Column51"/>
          <table:table-column table:style-name="Column52"/>
          <table:table-column table:style-name="Column53"/>
          <table:table-column table:style-name="Column54"/>
          <table:table-column table:style-name="Column55"/>
          <table:table-row table:style-name="Row44">
            <table:table-cell table:style-name="Cell134">
              <text:p text:style-name="P305"><text:span text:style-name="T305_1">Output<text:s/>Title<text:s/></text:span></text:p>
            </table:table-cell>
            <table:table-cell table:style-name="Cell135" table:number-columns-spanned="4">
              <text:p text:style-name="P306"><text:span text:style-name="T306_1">Grantees<text:s/>capacity<text:s/>building<text:s/>activities<text:s/>delivered</text:span></text:p>
            </table:table-cell>
            <table:covered-table-cell/>
            <table:covered-table-cell/>
            <table:covered-table-cell/>
          </table:table-row>
          <table:table-row table:style-name="Row45">
            <table:table-cell table:style-name="Cell136" table:number-columns-spanned="2">
              <text:p text:style-name="P307"><text:span text:style-name="T307_1">Output<text:s/>number:<text:s/></text:span></text:p>
            </table:table-cell>
            <table:covered-table-cell/>
            <table:table-cell table:style-name="Cell137">
              <text:p text:style-name="P308"><text:span text:style-name="T308_1">5</text:span></text:p>
            </table:table-cell>
            <table:table-cell table:style-name="Cell138">
              <text:p text:style-name="P309"><text:span text:style-name="T309_1">Output<text:s/>Score:<text:s/></text:span></text:p>
            </table:table-cell>
            <table:table-cell table:style-name="Cell139">
              <text:p text:style-name="P310"><text:span text:style-name="T310_1">B</text:span></text:p>
            </table:table-cell>
          </table:table-row>
          <table:table-row table:style-name="Row46">
            <table:table-cell table:style-name="Cell140" table:number-columns-spanned="2">
              <text:p text:style-name="P311"><text:span text:style-name="T311_1">Impact<text:s/>weighting<text:s/>(%):<text:s text:c="2"/></text:span></text:p>
            </table:table-cell>
            <table:covered-table-cell/>
            <table:table-cell table:style-name="Cell141">
              <text:p text:style-name="P312"><text:span text:style-name="T312_1">5</text:span></text:p>
            </table:table-cell>
            <table:table-cell table:style-name="Cell142">
              <text:p text:style-name="P313"><text:span text:style-name="T313_1">W</text:span><text:span text:style-name="T313_2">eighting<text:s/>revised<text:s/>since<text:s/>last<text:s/>AR?<text:s/></text:span></text:p>
            </table:table-cell>
            <table:table-cell table:style-name="Cell143">
              <text:p text:style-name="P314"><text:span text:style-name="T314_1">[I</text:span><text:span text:style-name="T314_2">f<text:s/></text:span><text:span text:style-name="T314_3">Yes</text:span><text:span text:style-name="T314_4">,<text:s/></text:span><text:span text:style-name="T314_5">up<text:s/>or<text:s/>down</text:span><text:span text:style-name="T314_6">?</text:span><text:span text:style-name="T314_7">]</text:span></text:p>
            </table:table-cell>
          </table:table-row>
        </table:table>
        <text:p text:style-name="P315"/>
        <table:table table:style-name="Table15">
          <table:table-column table:style-name="Column56"/>
          <table:table-column table:style-name="Column57"/>
          <table:table-column table:style-name="Column58"/>
          <table:table-row table:style-name="Row47">
            <table:table-cell table:style-name="Cell144">
              <text:p text:style-name="P316"><text:span text:style-name="T316_1">Indicator</text:span></text:p>
            </table:table-cell>
            <table:table-cell table:style-name="Cell145">
              <text:p text:style-name="P317"><text:span text:style-name="T317_1">Milestone<text:s/>for<text:s/>this<text:s/>review</text:span></text:p>
            </table:table-cell>
            <table:table-cell table:style-name="Cell146">
              <text:p text:style-name="P318"><text:span text:style-name="T318_1">Progress<text:s/></text:span></text:p>
            </table:table-cell>
          </table:table-row>
          <table:table-row table:style-name="Row48">
            <table:table-cell table:style-name="Cell147">
              <text:p text:style-name="P319"><text:span text:style-name="T319_1">5.1</text:span><text:span text:style-name="T319_2"><text:s/></text:span><text:span text:style-name="T319_3">Number<text:s/>of<text:s/>capacity<text:s/>building<text:s/>activities<text:s/>delivered<text:s/>(PK)</text:span></text:p>
            </table:table-cell>
            <table:table-cell table:style-name="Cell148">
              <text:p text:style-name="P320"><text:span text:style-name="T320_1">2</text:span></text:p>
              <text:p text:style-name="P321"/>
              <text:p text:style-name="P322"><text:span text:style-name="T322_1">New<text:s/>Ireland<text:s/>project</text:span></text:p>
              <text:p text:style-name="P323"><text:span text:style-name="T323_1">•</text:span><text:span text:style-name="T323_2"><text:tab/>0<text:s/></text:span></text:p>
              <text:p text:style-name="P324"><text:span text:style-name="T324_1">Tenkile</text:span><text:span text:style-name="T324_2"><text:s/>Conservation<text:s/>Alliance<text:s/>Project<text:s/>“</text:span><text:span text:style-name="T324_3">Kamapim</text:span><text:span text:style-name="T324_4"><text:s/>Pawa”</text:span></text:p>
              <text:p text:style-name="P325"><text:span text:style-name="T325_1">•</text:span><text:span text:style-name="T325_2"><text:tab/>1<text:s/>–<text:s/>Client<text:s/>Mandated<text:s/>Conditions<text:s/>training</text:span></text:p>
              <text:p text:style-name="P326"><text:span text:style-name="T326_1">Manus<text:s/>Solar<text:s/>Bilong<text:s/>Kakao</text:span></text:p>
              <text:p text:style-name="P327"><text:span text:style-name="T327_1">•</text:span><text:span text:style-name="T327_2"><text:tab/>1<text:s/>–<text:s/>Client<text:s/>Mandated<text:s/>Conditions<text:s/>training</text:span></text:p>
            </table:table-cell>
            <table:table-cell table:style-name="Cell149">
              <text:p text:style-name="P328"><text:span text:style-name="T328_1">0<text:s/></text:span></text:p>
            </table:table-cell>
          </table:table-row>
        </table:table>
        <text:p text:style-name="P329"><text:span text:style-name="T329_1">Briefly<text:s/>describe<text:s/>the<text:s/>output’s<text:s/>activities<text:s/>and<text:s/>provide<text:s/>supporting<text:s/>narrative<text:s/>for<text:s/>the<text:s/>score.<text:s/></text:span></text:p>
        <text:list text:style-name="LS24" xml:id="list99" text:continue-list="list0">
          <text:list-item>
            <text:p text:style-name="P330"><text:span text:style-name="T330_1">Output<text:s/>5<text:s/>focuses<text:s/>on<text:s/>capacity<text:s/>building<text:s/>activities<text:s/>delivered<text:s/>to<text:s/>grantees,<text:s/>including<text:s/>training<text:s/>on<text:s/>grant<text:s/>management,<text:s/>compliance,<text:s/>and<text:s/>programme<text:s/>requirements.<text:s/></text:span><text:span text:style-name="T330_2">No<text:s/>additional<text:s/>trainings<text:s/>were<text:s/>conducted<text:s/>under<text:s/>the<text:s/>Pawa<text:s/>Bilong<text:s/>Niu<text:s/>Ireland<text:s/>Project<text:s/>following<text:s/>the<text:s/>initial<text:s/>training<text:s/>in<text:s/>2024/25.<text:s/>The<text:s/>2025/26<text:s/>target<text:s/>includes<text:s/>training<text:s/>for<text:s/>TCA<text:s/>and<text:s/>Cocoa<text:s/>Regiment<text:s/>Limited<text:s/>(Manus),<text:s/>scheduled<text:s/>for<text:s/>June<text:s/>2025.<text:s/>This<text:s/>will<text:s/>be<text:s/>reported<text:s/>in<text:s/>the<text:s/>2026/27<text:s/>Annual<text:s/>Review</text:span><text:span text:style-name="T330_3">.</text:span></text:p>
          </text:list-item>
        </text:list>
        <text:p text:style-name="P331"><text:span text:style-name="T331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list text:style-name="LS24" xml:id="list100" text:continue-list="list0">
          <text:list-item>
            <text:p text:style-name="P332"><text:span text:style-name="T332_1">No<text:s/>capacity<text:s/>building<text:s/>activities<text:s/>were<text:s/>delivered<text:s/>during<text:s/>the<text:s/>reporting<text:s/>period<text:s/>against<text:s/>a<text:s/>milestone<text:s/>of<text:s/>2.</text:span><text:span text:style-name="T332_2"><text:s/>This<text:s/>is<text:s/>because<text:s/>the<text:s/>delivery<text:s/>on<text:s/>TCA<text:s/>and<text:s/>Manus<text:s/>projects<text:s/>has<text:s/>now<text:s/>moved<text:s/>into<text:s/>implementation<text:s/>and<text:s/>is<text:s/>scheduled<text:s/>to<text:s/>complete<text:s/>in<text:s/>September<text:s/>2026.<text:s/></text:span></text:p>
          </text:list-item>
        </text:list>
        <text:p text:style-name="P333"><text:span text:style-name="T33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list text:style-name="LS24" xml:id="list101" text:continue-list="list0">
          <text:list-item>
            <text:p text:style-name="P334"><text:span text:style-name="T334_1">T</text:span><text:span text:style-name="T334_2">he<text:s/></text:span><text:span text:style-name="T334_3">previous<text:s/>Annual<text:s/>Review<text:s/>recommended<text:s/>that<text:s/>capacity<text:s/>building<text:s/>targets<text:s/>should<text:s/>be<text:s/>set<text:s/>in<text:s/>relation<text:s/>to<text:s/>project<text:s/>size<text:s/>and<text:s/>noted<text:s/>that<text:s/>additional<text:s/>training<text:s/>was<text:s/>not<text:s/>required<text:s/>at<text:s/>that<text:s/>stage.<text:s/>It<text:s/>is<text:s/>unclear<text:s/>whether<text:s/>this<text:s/>approach<text:s/>was<text:s/>implemented<text:s/>in<text:s/>2025/26.<text:s/>However,<text:s/>no<text:s/>capacity<text:s/>building<text:s/>activities<text:s/>were<text:s/>delivered<text:s/>during<text:s/>the<text:s/>year,<text:s/>reflecting<text:s/>delays<text:s/>in<text:s/>project<text:s/>implementation<text:s/>rather<text:s/>than<text:s/>a<text:s/>deliberate<text:s/>adjustment<text:s/>of<text:s/>training<text:s/>needs.</text:span></text:p>
          </text:list-item>
        </text:list>
        <text:p text:style-name="P335"/>
        <table:table table:style-name="Table16">
          <table:table-column table:style-name="Column59"/>
          <table:table-column table:style-name="Column60"/>
          <table:table-column table:style-name="Column61"/>
          <table:table-column table:style-name="Column62"/>
          <table:table-column table:style-name="Column63"/>
          <table:table-row table:style-name="Row49">
            <table:table-cell table:style-name="Cell150">
              <text:p text:style-name="P336"><text:span text:style-name="T336_1">Output<text:s/>Title<text:s/></text:span></text:p>
            </table:table-cell>
            <table:table-cell table:style-name="Cell151" table:number-columns-spanned="4">
              <text:p text:style-name="P337"><text:span text:style-name="T337_1">Activities<text:s/>delivered<text:s/>to<text:s/>ensure<text:s/>diversity<text:s/>and<text:s/>equity<text:s/>in<text:s/>green<text:s/>energy<text:s/>transition<text:s/>(Camco)</text:span></text:p>
            </table:table-cell>
            <table:covered-table-cell/>
            <table:covered-table-cell/>
            <table:covered-table-cell/>
          </table:table-row>
          <table:table-row table:style-name="Row50">
            <table:table-cell table:style-name="Cell152" table:number-columns-spanned="2">
              <text:p text:style-name="P338"><text:span text:style-name="T338_1">Output<text:s/>number:<text:s/></text:span></text:p>
            </table:table-cell>
            <table:covered-table-cell/>
            <table:table-cell table:style-name="Cell153">
              <text:p text:style-name="P339"><text:span text:style-name="T339_1">6</text:span></text:p>
            </table:table-cell>
            <table:table-cell table:style-name="Cell154">
              <text:p text:style-name="P340"><text:span text:style-name="T340_1">Output<text:s/>Score:<text:s/></text:span></text:p>
            </table:table-cell>
            <table:table-cell table:style-name="Cell155">
              <text:p text:style-name="P341"><text:span text:style-name="T341_1">Not<text:s/>scored</text:span><text:span text:style-name="T341_2"><text:s/>(see<text:s/>below)</text:span></text:p>
            </table:table-cell>
          </table:table-row>
          <table:table-row table:style-name="Row51">
            <table:table-cell table:style-name="Cell156" table:number-columns-spanned="2">
              <text:p text:style-name="P342"><text:span text:style-name="T342_1">Impact<text:s/>weighting<text:s/>(%):<text:s text:c="2"/></text:span></text:p>
            </table:table-cell>
            <table:covered-table-cell/>
            <table:table-cell table:style-name="Cell157">
              <text:p text:style-name="P343"><text:span text:style-name="T343_1">5</text:span><text:span text:style-name="T343_2">%</text:span></text:p>
            </table:table-cell>
            <table:table-cell table:style-name="Cell158">
              <text:p text:style-name="P344"><text:span text:style-name="T344_1">W</text:span><text:span text:style-name="T344_2">eighting<text:s/>revised<text:s/>since<text:s/>last<text:s/>AR?<text:s/></text:span></text:p>
            </table:table-cell>
            <table:table-cell table:style-name="Cell159">
              <text:p text:style-name="P345"><text:span text:style-name="T345_1">No</text:span></text:p>
            </table:table-cell>
          </table:table-row>
        </table:table>
        <text:p text:style-name="P346"/>
        <table:table table:style-name="Table17">
          <table:table-column table:style-name="Column64"/>
          <table:table-column table:style-name="Column65"/>
          <table:table-column table:style-name="Column66"/>
          <table:table-row table:style-name="Row52">
            <table:table-cell table:style-name="Cell160">
              <text:p text:style-name="P347"><text:span text:style-name="T347_1">Indicator</text:span></text:p>
            </table:table-cell>
            <table:table-cell table:style-name="Cell161">
              <text:p text:style-name="P348"><text:span text:style-name="T348_1">Milestone<text:s/>for<text:s/>this<text:s/>review</text:span></text:p>
            </table:table-cell>
            <table:table-cell table:style-name="Cell162">
              <text:p text:style-name="P349"><text:span text:style-name="T349_1">Progress<text:s/></text:span></text:p>
            </table:table-cell>
          </table:table-row>
          <table:table-row table:style-name="Row53">
            <table:table-cell table:style-name="Cell163">
              <text:p text:style-name="P350"><text:span text:style-name="T350_1">6</text:span><text:span text:style-name="T350_2">.1</text:span><text:span text:style-name="T350_3"><text:s/></text:span><text:span text:style-name="T350_4"><text:s/></text:span><text:span text:style-name="T350_5">Amount</text:span><text:span text:style-name="T350_6"><text:s/>of<text:s/>investment<text:s/>committed<text:s/>from<text:s/>TIDES<text:s/>to<text:s/>renewable<text:s/>energy<text:s/>projects<text:s/>that<text:s/>are<text:s/>in<text:s/>line<text:s/>2X<text:s/>GLI<text:s/>(Gender<text:s/>Lens<text:s/>Investing<text:s/>framework)<text:s/>in<text:s/></text:span><text:span text:style-name="T350_7">mUSD</text:span></text:p>
            </table:table-cell>
            <table:table-cell table:style-name="Cell164">
              <text:p text:style-name="P351"><text:span text:style-name="T351_1">N/A</text:span></text:p>
              <text:p text:style-name="P352"/>
            </table:table-cell>
            <table:table-cell table:style-name="Cell165">
              <text:p text:style-name="P353"><text:span text:style-name="T353_1">N/A</text:span></text:p>
              <text:p text:style-name="P354"/>
            </table:table-cell>
          </table:table-row>
          <table:table-row table:style-name="Row54">
            <table:table-cell table:style-name="Cell166">
              <text:p text:style-name="P355"><text:span text:style-name="T355_1">6.2<text:s/>Number<text:s/>of<text:s/>renewable<text:s/>energy<text:s/>project<text:s/>developers<text:s/>supported<text:s/>with<text:s/>female<text:s/>representation<text:s/>in<text:s/>ownership<text:s/>and<text:s/>senior<text:s/>management.</text:span></text:p>
            </table:table-cell>
            <table:table-cell table:style-name="Cell167">
              <text:p text:style-name="P356"><text:span text:style-name="T356_1">N/A</text:span></text:p>
            </table:table-cell>
            <table:table-cell table:style-name="Cell168">
              <text:p text:style-name="P357"><text:span text:style-name="T357_1">N/A</text:span></text:p>
            </table:table-cell>
          </table:table-row>
          <table:table-row table:style-name="Row55">
            <table:table-cell table:style-name="Cell169">
              <text:p text:style-name="P358"><text:span text:style-name="T358_1">6.3<text:s/>Number<text:s/>of<text:s/>DPs<text:s/>with<text:s/>Pacific<text:s/>representation<text:s/>in<text:s/>ownership<text:s/>and<text:s/>senior<text:s/>management<text:s/>positions<text:s/>of<text:s/>DP</text:span></text:p>
            </table:table-cell>
            <table:table-cell table:style-name="Cell170">
              <text:p text:style-name="P359"><text:span text:style-name="T359_1">N/A</text:span></text:p>
            </table:table-cell>
            <table:table-cell table:style-name="Cell171">
              <text:p text:style-name="P360"><text:span text:style-name="T360_1">N/A</text:span></text:p>
            </table:table-cell>
          </table:table-row>
        </table:table>
        <text:list text:style-name="LS24" xml:id="list102" text:continue-list="list0">
          <text:list-item>
            <text:p text:style-name="P361"><text:span text:style-name="T361_1">Output<text:s/>6<text:s/>relates<text:s/>to<text:s/>activities<text:s/>under<text:s/>the<text:s/>TIDES<text:s/>component,<text:s/>specifically<text:s/>on<text:s/>diversity<text:s/>and<text:s/>equity<text:s/>in<text:s/>the<text:s/>energy<text:s/>transition.<text:s/>During<text:s/>2025/26,<text:s/>TIDES<text:s/>remained<text:s/>in<text:s/>mobilisation<text:s/>and<text:s/>no<text:s/>implementation<text:s/>activities<text:s/>were<text:s/>undertaken.</text:span></text:p>
          </text:list-item>
          <text:list-item>
            <text:p text:style-name="P362"><text:span text:style-name="T362_1">While<text:s/>this<text:s/>output<text:s/>is<text:s/>included<text:s/>in<text:s/>the<text:s/>current<text:s/></text:span><text:span text:style-name="T362_2">logframe</text:span><text:span text:style-name="T362_3">,<text:s/>no<text:s/>output-level<text:s/>targets<text:s/>were<text:s/>defined<text:s/>for<text:s/>the<text:s/>reporting<text:s/></text:span><text:span text:style-name="T362_4">period</text:span><text:span text:style-name="T362_5"><text:s/>and<text:s/>no<text:s/>measurable<text:s/>progress<text:s/>was<text:s/>recorded.<text:s/>As<text:s/>a<text:s/>result,<text:s/>this<text:s/>output<text:s/>has<text:s/>not<text:s/>been<text:s/>assessed<text:s/>and<text:s/>is<text:s/>not<text:s/>included<text:s/>in<text:s/>the<text:s/>calculation<text:s/>of<text:s/>the<text:s/>overall<text:s/>output<text:s/>score.<text:s/>Targets<text:s/>have<text:s/>been<text:s/>established<text:s/>for<text:s/></text:span><text:span text:style-name="T362_6">2026/27</text:span><text:span text:style-name="T362_7"><text:s/>and<text:s/>this<text:s/>output<text:s/>will<text:s/>be<text:s/>assessed<text:s/>in<text:s/>future<text:s/>reviews.</text:span></text:p>
          </text:list-item>
        </text:list>
        <text:p text:style-name="P363"><text:span text:style-name="T363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list text:style-name="LS24" xml:id="list104" text:continue-list="list0">
          <text:list-item>
            <text:p text:style-name="P364"><text:span text:style-name="T364_1">No<text:s/>changes<text:s/>were<text:s/>made<text:s/>to<text:s/>this<text:s/>output<text:s/>during<text:s/>2025/26,<text:s/>as<text:s/>the<text:s/>TIDES<text:s/>component<text:s/>remained<text:s/>in<text:s/>mobilisation<text:s/>and<text:s/>no<text:s/>activities<text:s/>were<text:s/>delivered<text:s/>under<text:s/>this<text:s/>output.</text:span></text:p>
          </text:list-item>
        </text:list>
        <text:p text:style-name="P365"><text:span text:style-name="T365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list text:style-name="LS24" xml:id="list105" text:continue-list="list0">
          <text:list-item>
            <text:p text:style-name="P366"><text:span text:style-name="T366_1">The<text:s/></text:span><text:span text:style-name="T366_2">logframe</text:span><text:span text:style-name="T366_3"><text:s/>includes<text:s/>targets<text:s/>for<text:s/>2026/27<text:s/>linked<text:s/>to<text:s/>TIDES<text:s/>investment<text:s/>activity.<text:s/>Given<text:s/>that<text:s/>TIDES<text:s/>is<text:s/>not<text:s/>expected<text:s/>to<text:s/>reach<text:s/>financial<text:s/>close<text:s/>until<text:s/>the<text:s/>end<text:s/>of<text:s/>2026,<text:s/>FCDO<text:s/>should<text:s/>review<text:s/>the<text:s/>feasibility<text:s/>of<text:s/>delivering<text:s/>against<text:s/>these<text:s/>targets<text:s/>and<text:s/>revise<text:s/>them<text:s/>if<text:s/>necessary<text:s/>to<text:s/>reflect<text:s/>realistic<text:s/>timelines</text:span><text:span text:style-name="T366_4">.</text:span></text:p>
          </text:list-item>
        </text:list>
        <text:p text:style-name="P367"/>
        <text:p text:style-name="P368"/>
        <text:p text:style-name="P369"/>
        <text:p text:style-name="P370"/>
        <text:p text:style-name="P371"/>
        <text:p text:style-name="P372"/>
        <text:p text:style-name="P373"/>
        <text:p text:style-name="P374"/>
        <text:p text:style-name="P375"/>
        <text:p text:style-name="P376"/>
        <text:p text:style-name="P377"/>
        <text:h text:style-name="P378" text:outline-level="2"><text:span text:style-name="T378_1">D:<text:s/>VALUE<text:s/>FOR<text:s/>MONEY<text:s/></text:span></text:h>
        <text:p text:style-name="P379"/>
        <text:p text:style-name="P380"><text:span text:style-name="T380_1">Key<text:s/>cost<text:s/>drivers<text:s/>and<text:s/>performance<text:s/></text:span></text:p>
        <text:list text:style-name="LS24" xml:id="list106" text:continue-list="list0">
          <text:list-item>
            <text:p text:style-name="P381"><text:span text:style-name="T381_1">The<text:s/>PCEP<text:s/></text:span><text:span text:style-name="T381_2">2025</text:span><text:span text:style-name="T381_3">-</text:span><text:span text:style-name="T381_4">26</text:span><text:span text:style-name="T381_5"><text:s/></text:span><text:span text:style-name="T381_6">log<text:s/>frame</text:span><text:span text:style-name="T381_7"><text:s/>has<text:s/>two<text:s/></text:span><text:span text:style-name="T381_8">value</text:span><text:span text:style-name="T381_9"><text:s/>for<text:s/>money<text:s/>indicators:</text:span></text:p>
            <text:list>
              <text:list-item>
                <text:p text:style-name="P382"><text:span text:style-name="T382_1">Output<text:s/>1.3<text:s/>-<text:s/></text:span><text:span text:style-name="T382_2">Cost<text:s/>(AUD)<text:s/>per<text:s/>solar<text:s/>system<text:s/>installed<text:s/>(ESIP)</text:span></text:p>
              </text:list-item>
              <text:list-item>
                <text:p text:style-name="P383"><text:span text:style-name="T383_1">Output<text:s/>1.4<text:s/>-<text:s/></text:span><text:span text:style-name="T383_2">Examples<text:s/>of<text:s/>Value<text:s/>for<text:s/>Money<text:s/>delivered<text:s/>by<text:s/>ESIP<text:s/>and<text:s/>partners<text:s/>(ESIP)</text:span></text:p>
              </text:list-item>
            </text:list>
          </text:list-item>
          <text:list-item>
            <text:p text:style-name="P384"><text:span text:style-name="T384_1">Output<text:s/>1.3<text:s/></text:span><text:span text:style-name="T384_2">measure</text:span><text:span text:style-name="T384_3">s<text:s/>the<text:s/></text:span><text:span text:style-name="T384_4">economy<text:s/>and<text:s/>efficiency<text:s/></text:span><text:span text:style-name="T384_5">of</text:span><text:span text:style-name="T384_6"><text:s/>delivery<text:s/>of<text:s/>the<text:s/>PNG<text:s/>household<text:s/>solar<text:s/>component</text:span><text:span text:style-name="T384_7">.<text:s/>The<text:s/>reported<text:s/>value<text:s/>for<text:s/>2025/26<text:s/>is</text:span><text:span text:style-name="T384_8"><text:s/></text:span><text:span text:style-name="T384_9">Household</text:span><text:span text:style-name="T384_10"><text:s/>system<text:s/>-<text:s/>AUD225,<text:s/>Community<text:s/>system<text:s/>-<text:s/>AUD753,<text:s/>Solar<text:s/>streetlights<text:s/>AUD1,151.<text:s/>This<text:s/>is<text:s/>a<text:s/>reduction<text:s/>from<text:s/>previous<text:s/>values<text:s/>of:<text:s/></text:span><text:span text:style-name="T384_11">Household</text:span><text:span text:style-name="T384_12"><text:s/>system<text:s/>-<text:s/>AUD364.29,<text:s/>Community<text:s/>system<text:s/>-<text:s/>AUD3,042.29,<text:s/>Solar<text:s/>streetlights<text:s/>AUD3327.51</text:span><text:span text:style-name="T384_13">.<text:s/></text:span><text:span text:style-name="T384_14">While<text:s/>this<text:s/>indicates<text:s/>improved<text:s/>procurement<text:s/>efficiency,<text:s/>it<text:s/>is<text:s/>unclear<text:s/>how<text:s/>these<text:s/>cost<text:s/>reductions<text:s/>have<text:s/>translated<text:s/>into<text:s/>overall<text:s/>programme<text:s/>savings<text:s/>or<text:s/>how<text:s/>savings<text:s/>have<text:s/>been<text:s/>utilised<text:s/>within<text:s/>PKP<text:s/>delivery.</text:span></text:p>
          </text:list-item>
          <text:list-item>
            <text:p text:style-name="P385"><text:span text:style-name="T385_1">Output<text:s/>1.4<text:s/></text:span><text:span text:style-name="T385_2">pr</text:span><text:span text:style-name="T385_3">ovides<text:s/>qualitative<text:s/>evidence<text:s/>of<text:s/>value<text:s/>for<text:s/>money<text:s/>in<text:s/>PKP.<text:s/></text:span><text:span text:style-name="T385_4">R</text:span><text:span text:style-name="T385_5">eported<text:s/>evidence<text:s/>for<text:s/>2025/26<text:s/>is:<text:s/></text:span><text:span text:style-name="T385_6"> Combined<text:s/>procurement<text:s/>of<text:s/>solar<text:s/>equipment<text:s/>across<text:s/>FCDO<text:s/>and<text:s/>non-FCDO<text:s/>funded<text:s/>projects<text:s/></text:span><text:span text:style-name="T385_7">yeilds</text:span><text:span text:style-name="T385_8"><text:s/>better<text:s/>solar<text:s/>product<text:s/>unit<text:s/>pricing<text:s/>and<text:s/>economies<text:s/>of<text:s/>scale<text:s/>for<text:s/>shipping<text:s/>and<text:s/>logistics.</text:span><text:span text:style-name="T385_9"><text:s/>It<text:s/>is<text:s/>unclear<text:s/>if<text:s/>these<text:s/>savings<text:s/>are<text:s/>being<text:s/>quantitatively<text:s/>assessed<text:s/>or<text:s/>lessons<text:s/>on<text:s/>procurement<text:s/>savings<text:s/>captured.</text:span></text:p>
          </text:list-item>
          <text:list-item>
            <text:p text:style-name="P386"><text:span text:style-name="T386_1">The<text:s/>2024/25<text:s/>Annual<text:s/>Review<text:s/>identified<text:s/>additional<text:s/>sources<text:s/>of<text:s/>value<text:s/>for<text:s/>money,<text:s/>including<text:s/>delivery<text:s/>through<text:s/>DFAT’s<text:s/>existing<text:s/>ESIP<text:s/>architecture,<text:s/>which<text:s/>avoids<text:s/>the<text:s/>cost<text:s/>and<text:s/>complexity<text:s/>of<text:s/>establishing<text:s/>a<text:s/>standalone<text:s/>FCDO<text:s/>mechanism.<text:s/>It<text:s/>also<text:s/>identified<text:s/>value<text:s/>for<text:s/>money<text:s/>gains<text:s/>under<text:s/>TIDES<text:s/>through<text:s/>strengthened<text:s/>financial<text:s/>terms<text:s/>and<text:s/>governance<text:s/>arrangements<text:s/>agreed<text:s/>during<text:s/>negotiations.<text:s/>These<text:s/>remain<text:s/>relevant<text:s/>but<text:s/>have<text:s/>not<text:s/>been<text:s/>quantified<text:s/>in<text:s/>this<text:s/>review.</text:span></text:p>
          </text:list-item>
          <text:list-item>
            <text:p text:style-name="P387"><text:span text:style-name="T387_1">In<text:s/>2025/26,<text:s/>grant<text:s/>disbursements<text:s/>under<text:s/>the<text:s/>PKP<text:s/>component<text:s/>were<text:s/>made<text:s/>to<text:s/>DFAT,<text:s/>including<text:s/>£100k<text:s/>RDEL<text:s/>and<text:s/>£750k<text:s/>CDEL.<text:s/>All<text:s/>FCDO<text:s/>funds<text:s/>for<text:s/>PKP<text:s/>have<text:s/>now<text:s/>been<text:s/>disbursed<text:s/>to<text:s/>ESIP.</text:span></text:p>
          </text:list-item>
          <text:list-item>
            <text:p text:style-name="P388"><text:span text:style-name="T388_1">No<text:s/>cash<text:s/>disbursement<text:s/>was<text:s/>made<text:s/>under<text:s/>TIDES<text:s/>during<text:s/>the<text:s/>review<text:s/>period.<text:s/>A<text:s/>£10.7m<text:s/>promissory<text:s/>note<text:s/>has<text:s/>been<text:s/>issued,<text:s/>with<text:s/>drawdown<text:s/>contingent<text:s/>on<text:s/>agreed<text:s/>encashment<text:s/>schedules<text:s/>and<text:s/>delivery<text:s/>milestones.<text:s/>This<text:s/>maintains<text:s/>expenditure<text:s/>control<text:s/>while<text:s/>the<text:s/>fund<text:s/>progresses<text:s/>towards<text:s/>financial<text:s/>close.</text:span></text:p>
          </text:list-item>
        </text:list>
        <text:p text:style-name="P389"><text:span text:style-name="T389_1">VfM</text:span><text:span text:style-name="T389_2"><text:s/>performance<text:s/>compared<text:s/>to<text:s/>the<text:s/>original<text:s/></text:span><text:span text:style-name="T389_3">VfM</text:span><text:span text:style-name="T389_4"><text:s/>proposition<text:s/>in<text:s/>the<text:s/>business<text:s/>case<text:s/></text:span></text:p>
        <text:list text:style-name="LS24" xml:id="list114" text:continue-list="list0">
          <text:list-item>
            <text:p text:style-name="P390"><text:span text:style-name="T390_1">As<text:s/>evidenced<text:s/>in<text:s/>this<text:s/>Annual<text:s/>Review,<text:s/></text:span><text:span text:style-name="T390_2">PKP<text:s/></text:span><text:span text:style-name="T390_3">is<text:s/>not<text:s/>on<text:s/>track<text:s/>to<text:s/>delivery<text:s/>its<text:s/>cumulative<text:s/>lifetime<text:s/>output<text:s/>expectations<text:s/>or<text:s/>outcome<text:s/>expectations.</text:span><text:span text:style-name="T390_4"> As<text:s/>evidenced<text:s/>in<text:s/>this<text:s/>Annual<text:s/>Review,<text:s/>PKP<text:s/>is<text:s/>not<text:s/>on<text:s/>track<text:s/>to<text:s/>deliver<text:s/>its<text:s/>cumulative<text:s/>output<text:s/>and<text:s/>outcome<text:s/>expectations.<text:s/>While<text:s/>PBNI<text:s/>has<text:s/>been<text:s/>completed<text:s/>and<text:s/>all<text:s/>FCDO<text:s/>funds</text:span><text:span text:style-name="T390_5"><text:s/>to<text:s/>PKP</text:span><text:span text:style-name="T390_6"><text:s/>have<text:s/>been<text:s/>disbursed,<text:s/>delivery<text:s/>has<text:s/>been<text:s/>lower<text:s/>than<text:s/>expected.<text:s/>This<text:s/>raises<text:s/>questions<text:s/>about<text:s/>the<text:s/>extent<text:s/>to<text:s/>which<text:s/>the<text:s/>programme<text:s/>is<text:s/>delivering<text:s/>value<text:s/>for<text:s/>money<text:s/>in<text:s/>line<text:s/>with<text:s/>the<text:s/>original<text:s/>Business<text:s/>Case.<text:s/>FCDO<text:s/>will<text:s/>need<text:s/>to<text:s/>assess<text:s/>the<text:s/>implications<text:s/>of<text:s/>lower</text:span><text:span text:style-name="T390_7">‑than</text:span><text:span text:style-name="T390_8">‑expected<text:s/>delivery<text:s/>for<text:s/>overall<text:s/>value<text:s/>for<text:s/>money<text:s/>and<text:s/>whether<text:s/>the<text:s/>programme<text:s/>is<text:s/>achieving<text:s/>the<text:s/>expected<text:s/>returns<text:s/>on<text:s/>investment.</text:span></text:p>
          </text:list-item>
          <text:list-item>
            <text:p text:style-name="P391"><text:span text:style-name="T391_1">The<text:s/>Business<text:s/>Case<text:s/>Amendment<text:s/>for<text:s/>TIDES<text:s/>was<text:s/>agreed<text:s/>in<text:s/>February<text:s/>2024,<text:s/>with<text:s/>an<text:s/>initial<text:s/>expectation<text:s/>that<text:s/>negotiations<text:s/>on<text:s/>the<text:s/>full<text:s/>package<text:s/>of<text:s/>legal<text:s/>documents,<text:s/>including<text:s/>the<text:s/>Limited<text:s/>Partnership<text:s/>Agreement<text:s/>(LPA),<text:s/>would<text:s/>conclude<text:s/>by<text:s/>December<text:s/>2024.<text:s/>This<text:s/>timetable<text:s/>was<text:s/>not<text:s/>met.<text:s/>Negotiations<text:s/>extended<text:s/>into<text:s/>2025<text:s/>due<text:s/>to<text:s/>the<text:s/>complexity<text:s/>of<text:s/>the<text:s/>fund<text:s/>structure<text:s/>and<text:s/>associated<text:s/>governance<text:s/>arrangements,<text:s/>and<text:s/>finalisation<text:s/>of<text:s/>the<text:s/>legal<text:s/>documentation<text:s/>was<text:s/>still<text:s/>ongoing<text:s/>in<text:s/>early<text:s/>2025,<text:s/>with<text:s/>completion<text:s/>expected<text:s/>in<text:s/>June<text:s/>2025.<text:s/>During<text:s/>this<text:s/>period,<text:s/>no<text:s/>FCDO<text:s/>funds<text:s/>were<text:s/>disbursed,<text:s/>and<text:s/>expenditure<text:s/>controls<text:s/>remained<text:s/>in<text:s/>place<text:s/>while<text:s/>negotiations<text:s/>continued.</text:span></text:p>
          </text:list-item>
        </text:list>
        <text:p text:style-name="P392"><text:span text:style-name="T392_1">Assessment<text:s/>of<text:s/>whether<text:s/>the<text:s/>programme<text:s/>continues<text:s/>to<text:s/>represent<text:s/>value<text:s/>for<text:s/>money</text:span></text:p>
        <text:list text:style-name="LS24" xml:id="list116" text:continue-list="list0">
          <text:list-item>
            <text:p text:style-name="P393"><text:span text:style-name="T393_1">Based<text:s/>on<text:s/>the<text:s/>analysis<text:s/>of<text:s/>output<text:s/>and<text:s/>outcome<text:s/>attainment,<text:s/>theory<text:s/>of<text:s/>change,<text:s/></text:span><text:span text:style-name="T393_2">VfM</text:span><text:span text:style-name="T393_3"><text:s/>performance,<text:s/>and<text:s/>evidence<text:s/>available<text:s/>during<text:s/>2025/26,<text:s/>there<text:s/>is<text:s/>sufficient<text:s/>justification<text:s/>for<text:s/>the<text:s/>programme<text:s/>to<text:s/>continue.<text:s/></text:span><text:span text:style-name="T393_4">PKP<text:s/>is<text:s/>in<text:s/>its<text:s/>final<text:s/>year<text:s/>of<text:s/>delivery<text:s/>and<text:s/></text:span><text:span text:style-name="T393_5">FCDO<text:s/>has<text:s/></text:span><text:span text:style-name="T393_6">disbursed<text:s/>all<text:s/>funds<text:s/>to<text:s/>ESIP</text:span><text:span text:style-name="T393_7">,<text:s/>with<text:s/>projects<text:s/>expected<text:s/>to<text:s/>complete<text:s/>in<text:s/>20</text:span><text:span text:style-name="T393_8">26/27</text:span><text:span text:style-name="T393_9">.</text:span><text:span text:style-name="T393_10"><text:s/></text:span><text:span text:style-name="T393_11">TIDES<text:s/>is<text:s/>yet<text:s/>to<text:s/>start<text:s/>implementation<text:s/>and<text:s/>is<text:s/>expected<text:s/>to<text:s/>delivery<text:s/>good<text:s/>value<text:s/>for<text:s/>money<text:s/>once<text:s/>established.<text:s/>As<text:s/>documented<text:s/>in<text:s/>this<text:s/>Annual<text:s/>Review,<text:s/>there<text:s/>are<text:s/>questions<text:s/>about<text:s/>the<text:s/>delivery<text:s/>of<text:s/>PKP<text:s/>outputs<text:s/>and</text:span><text:span text:style-name="T393_12"><text:s/></text:span><text:span text:style-name="T393_13">outcomes<text:s/>in<text:s/>line<text:s/>with<text:s/>original<text:s/>expectations,<text:s/>including<text:s/>VFM</text:span><text:span text:style-name="T393_14">.</text:span></text:p>
          </text:list-item>
          <text:list-item>
            <text:p text:style-name="P394"><text:span text:style-name="T394_1">To<text:s/>strengthen<text:s/>value<text:s/>for<text:s/>money<text:s/>assessment<text:s/>going<text:s/>forward,<text:s/>FCDO<text:s/>should<text:s/>agree<text:s/>a<text:s/>programme</text:span><text:span text:style-name="T394_2">‑level<text:s/>value<text:s/>for<text:s/>money<text:s/>framework<text:s/>with<text:s/>delivery<text:s/>partners,<text:s/>with<text:s/>indicators<text:s/>that<text:s/>capture<text:s/>cost,<text:s/>efficiency<text:s/>and<text:s/>effectiveness<text:s/>across<text:s/>both<text:s/>PKP<text:s/>and<text:s/>TIDES<text:s/>components.</text:span></text:p>
          </text:list-item>
        </text:list>
        <text:p text:style-name="P395"/>
        <text:p text:style-name="P396"><text:span text:style-name="T396_1">E</text:span><text:span text:style-name="T396_2">:<text:s/>RISK<text:s/></text:span></text:p>
        <text:p text:style-name="P397"><text:span text:style-name="T397_1">Overview<text:s/>of<text:s/>risk<text:s/>management</text:span><text:span text:style-name="T397_2"><text:s/></text:span></text:p>
        <text:list text:style-name="LS24" xml:id="list118" text:continue-list="list0">
          <text:list-item>
            <text:p text:style-name="P398"><text:span text:style-name="T398_1">PCEP’s<text:s/>risk<text:s/>assessment<text:s/>draws<text:s/>on<text:s/>the<text:s/>programme<text:s/>risk<text:s/>register<text:s/>and<text:s/>reflects<text:s/>the<text:s/>main<text:s/>trends<text:s/>in<text:s/>risk<text:s/>exposure<text:s/>over<text:s/>the<text:s/>year.<text:s/>The<text:s/>overall<text:s/>programme<text:s/>risk<text:s/>rating<text:s/>remains<text:s/>Major,<text:s/>reflecting<text:s/>the<text:s/>scale<text:s/>of<text:s/>the<text:s/>programme,<text:s/>the<text:s/>geographic<text:s/>and<text:s/>logistical<text:s/>challenges<text:s/>of<text:s/>delivery<text:s/>in<text:s/>Papua<text:s/>New<text:s/>Guinea,<text:s/>and<text:s/>the<text:s/>innovative<text:s/>nature<text:s/>of<text:s/>the<text:s/>TIDES<text:s/>investment<text:s/>component.<text:s/>This<text:s/>rating<text:s/>is<text:s/>unchanged<text:s/>from<text:s/>the<text:s/>previous<text:s/>year<text:s/>and<text:s/>remains<text:s/>within<text:s/>FCDO<text:s/>risk<text:s/>appetite<text:s/>given<text:s/>the<text:s/>programme’s<text:s/>strategic<text:s/>objectives<text:s/>and<text:s/>mitigation<text:s/>measures<text:s/>in<text:s/>place.</text:span></text:p>
          </text:list-item>
          <text:list-item>
            <text:p text:style-name="P399"><text:span text:style-name="T399_1">During<text:s/>2025/26,<text:s/>the<text:s/>most<text:s/>material<text:s/>risks<text:s/>related<text:s/>to<text:s/>delays<text:s/>in<text:s/>PKP<text:s/>delivery,<text:s/>particularly<text:s/>in<text:s/>bringing<text:s/>new<text:s/>projects<text:s/>into<text:s/>implementation,<text:s/>the<text:s/>timing<text:s/>of<text:s/>TIDES<text:s/>fund<text:s/>establishment,<text:s/>and<text:s/>the<text:s/>management<text:s/>of<text:s/>fiduciary<text:s/>controls<text:s/>across<text:s/>both<text:s/>programme<text:s/>components.</text:span></text:p>
          </text:list-item>
          <text:list-item>
            <text:p text:style-name="P400"><text:span text:style-name="T400_1">Slippage<text:s/>in<text:s/>establishing<text:s/>TIDES<text:s/>remained<text:s/>a<text:s/>key<text:s/>risk.<text:s/>This<text:s/>was<text:s/>managed<text:s/>through<text:s/>strict<text:s/>sequencing<text:s/>and<text:s/>a<text:s/>no</text:span><text:span text:style-name="T400_2">‑disbursement<text:s/>approach<text:s/>prior<text:s/>to<text:s/>completion<text:s/>of<text:s/>contractual<text:s/>safeguards.<text:s/>This<text:s/>ensured<text:s/>that<text:s/>funds<text:s/>were<text:s/>not<text:s/>released<text:s/>before<text:s/>governance<text:s/>and<text:s/>legal<text:s/>arrangements<text:s/>were<text:s/>finalised.</text:span></text:p>
          </text:list-item>
          <text:list-item>
            <text:p text:style-name="P401"><text:span text:style-name="T401_1">Fiduciary<text:s/>and<text:s/>fraud<text:s/>risks<text:s/>continued<text:s/>to<text:s/>be<text:s/>managed<text:s/>through<text:s/>controls<text:s/>established<text:s/>in<text:s/>delivery<text:s/>agreements<text:s/>and<text:s/>governance<text:s/>structures,<text:s/>including<text:s/>due<text:s/>diligence,<text:s/>audit<text:s/>and<text:s/>reporting<text:s/>requirements,<text:s/>and<text:s/>restrictions<text:s/>on<text:s/>funding<text:s/>drawdown.<text:s/>These<text:s/>risks<text:s/>remained<text:s/>within<text:s/>acceptable<text:s/>levels<text:s/>during<text:s/>the<text:s/>review<text:s/>period.</text:span></text:p>
          </text:list-item>
          <text:list-item>
            <text:p text:style-name="P402"><text:span text:style-name="T402_1">Delivery<text:s/>risk<text:s/>under<text:s/>PKP<text:s/>remained<text:s/>significant,<text:s/>particularly<text:s/>in<text:s/>relation<text:s/>to<text:s/>logistics,<text:s/>contractor<text:s/>performance,<text:s/>and<text:s/>capability<text:s/>of<text:s/>delivery<text:s/>partners<text:s/>in<text:s/>remote<text:s/>contexts.<text:s/>Specific<text:s/>risks<text:s/>were<text:s/>identified<text:s/>in<text:s/>relation<text:s/>to<text:s/>engagement<text:s/>with<text:s/>non</text:span><text:span text:style-name="T402_2">‑standard<text:s/>partners,<text:s/>including<text:s/></text:span><text:span text:style-name="T402_3">Tenkile</text:span><text:span text:style-name="T402_4"><text:s/>Conservation<text:s/>Alliance.<text:s/>These<text:s/>were<text:s/>managed<text:s/>through<text:s/>tighter<text:s/>contracting<text:s/>arrangements,<text:s/>direct<text:s/>procurement<text:s/>of<text:s/>equipment<text:s/>by<text:s/>ESIP,<text:s/>and<text:s/>project<text:s/>rescoping<text:s/>where<text:s/>required<text:s/>to<text:s/>protect<text:s/>delivery<text:s/>quality<text:s/>and<text:s/>sustainability.</text:span></text:p>
          </text:list-item>
          <text:list-item>
            <text:p text:style-name="P403"><text:span text:style-name="T403_1">Safeguarding<text:s/>risks,<text:s/>including<text:s/>sexual<text:s/>exploitation,<text:s/>abuse<text:s/>and<text:s/>harassment,<text:s/>remained<text:s/>Moderate<text:s/>with<text:s/>no<text:s/>reported<text:s/>incidents<text:s/>during<text:s/>2025/26.<text:s/>These<text:s/>risks<text:s/>were<text:s/>managed<text:s/>through<text:s/>DFAT<text:s/>safeguarding<text:s/>protocols,<text:s/>contractual<text:s/>requirements,<text:s/>reporting<text:s/>mechanisms,<text:s/>and<text:s/>oversight<text:s/>arrangements<text:s/>under<text:s/>ESIP<text:s/>and<text:s/>TIDES<text:s/>frameworks.</text:span></text:p>
          </text:list-item>
          <text:list-item>
            <text:p text:style-name="P404"><text:span text:style-name="T404_1">Reputational<text:s/>risk<text:s/>has<text:s/>increased<text:s/>due<text:s/>to<text:s/>delays<text:s/>in<text:s/>delivery<text:s/>across<text:s/>both<text:s/>PKP<text:s/>and<text:s/>TIDES,<text:s/>particularly<text:s/>in<text:s/>Papua<text:s/>New<text:s/>Guinea.<text:s/>Continued<text:s/>engagement<text:s/>with<text:s/>Post<text:s/>will<text:s/>be<text:s/>important<text:s/>to<text:s/>monitor<text:s/>and<text:s/>manage<text:s/>this<text:s/>risk,<text:s/>including<text:s/>maintaining<text:s/>visibility<text:s/>of<text:s/>programme<text:s/>progress<text:s/>and<text:s/>challenges.</text:span></text:p>
          </text:list-item>
          <text:list-item>
            <text:p text:style-name="P405"><text:span text:style-name="T405_1">Programme<text:s/>management<text:s/>risk<text:s/>has<text:s/>increased<text:s/>due<text:s/>to<text:s/>changes<text:s/>in<text:s/>FCDO<text:s/>team<text:s/>resourcing<text:s/>and<text:s/>structure<text:s/>during<text:s/>the<text:s/>year.<text:s/>This<text:s/>has<text:s/>affected<text:s/>continuity<text:s/>of<text:s/>oversight<text:s/>and<text:s/></text:span><text:span text:style-name="T405_2">monitoring,<text:s/>and</text:span><text:span text:style-name="T405_3"><text:s/>contributed<text:s/>to<text:s/>challenges<text:s/>in<text:s/>tracking<text:s/>delivery<text:s/>and<text:s/>programme<text:s/>performance.<text:s/>Strengthening<text:s/>continuity<text:s/>and<text:s/>resourcing<text:s/>will<text:s/>be<text:s/>important<text:s/>to<text:s/>reduce<text:s/>programme<text:s/>risk<text:s/>going<text:s/>forward.</text:span></text:p>
          </text:list-item>
        </text:list>
        <text:p text:style-name="P406"/>
        <text:p text:style-name="P407"><text:span text:style-name="T407_1">F</text:span><text:span text:style-name="T407_2">:<text:s/></text:span><text:span text:style-name="T407_3">PROGRAMME<text:s/>MANAGEMENT:<text:s/></text:span><text:bookmark-start text:name="_Hlk21353049"/><text:span text:style-name="T407_4">DELIVERY,<text:s/>COMMERCIAL<text:s/>&amp;<text:s/>FINANCIAL<text:s/>PERFORMANCE<text:s/></text:span><text:bookmark-end text:name="_Hlk21353049"/></text:p>
        <text:p text:style-name="P408"/>
        <text:p text:style-name="P409"><text:span text:style-name="T409_1">Summarise<text:s/>the<text:s/>performance<text:s/>of<text:s/>partners<text:s/>and<text:s/>FCDO,<text:s/>notably<text:s/>on<text:s/>commercial<text:s/>and<text:s/>financial<text:s/>issues.<text:s/></text:span></text:p>
        <text:list text:style-name="LS24" xml:id="list126" text:continue-list="list0">
          <text:list-item>
            <text:p text:style-name="P410"><text:span text:style-name="T410_1">Overall<text:s/>partner<text:s/>performance<text:s/>during<text:s/>2025/26<text:s/>was<text:s/>assessed<text:s/>as<text:s/>satisfactory<text:s/>and<text:s/>consistent<text:s/>with<text:s/>the<text:s/>stage<text:s/>of<text:s/>delivery<text:s/>of<text:s/>each<text:s/>programme<text:s/>component.<text:s/>FCDO<text:s/>maintained<text:s/>regular<text:s/>engagement<text:s/>with<text:s/>implementing<text:s/>partners<text:s/>and<text:s/>exercised<text:s/>appropriate<text:s/>oversight<text:s/>on<text:s/>delivery,<text:s/>commercial,<text:s/>and<text:s/>financial<text:s/>matters,<text:s/>particularly<text:s/>given<text:s/>the<text:s/>different<text:s/>maturity<text:s/>levels<text:s/>of<text:s/>PKP<text:s/>and<text:s/>TIDES.</text:span></text:p>
          </text:list-item>
          <text:list-item>
            <text:p text:style-name="P411"><text:span text:style-name="T411_1">For<text:s/>TIDES,<text:s/>FCDO<text:s/>engaged<text:s/>with<text:s/>C</text:span><text:span text:style-name="T411_2">amco</text:span><text:span text:style-name="T411_3"><text:s/>on<text:s/>a<text:s/>fortnightly<text:s/>basis<text:s/>throughout<text:s/>the<text:s/>review<text:s/>period.<text:s/>These<text:s/>meetings<text:s/>focused<text:s/>on<text:s/>progress<text:s/>towards<text:s/>financial<text:s/>close,<text:s/>pipeline<text:s/>development,<text:s/>risk<text:s/>management,<text:s/>and<text:s/>the<text:s/>negotiation<text:s/>of<text:s/>legal<text:s/>and<text:s/>governance<text:s/>arrangements.<text:s/>As<text:s/>TIDES<text:s/>has<text:s/>not<text:s/>yet<text:s/>reached<text:s/>financial<text:s/>close,<text:s/>formal<text:s/>written<text:s/>reporting<text:s/>under<text:s/>the<text:s/>fund<text:s/>has<text:s/>not<text:s/>commenced,<text:s/>and<text:s/>performance<text:s/>during<text:s/>2025/26<text:s/>is<text:s/>therefore<text:s/>assessed<text:s/>primarily<text:s/>on<text:s/>the<text:s/>basis<text:s/>of<text:s/>engagement<text:s/>quality,<text:s/>progress<text:s/>against<text:s/>agreed<text:s/>milestones,<text:s/>and<text:s/>responsiveness<text:s/>to<text:s/>FCDO<text:s/>requirements.</text:span><text:span text:style-name="T411_4"><text:s/></text:span><text:span text:style-name="T411_5">No<text:s/>cash<text:s/>disbursements<text:s/>were<text:s/>made<text:s/>under<text:s/>TIDES<text:s/>during<text:s/>the<text:s/>review<text:s/>period.<text:s/>A<text:s/>£10.7m<text:s/>promissory<text:s/>note<text:s/>was<text:s/>issued,<text:s/>with<text:s/>drawdown<text:s/>explicitly<text:s/>conditional<text:s/>on<text:s/>agreed<text:s/>milestones<text:s/>and<text:s/>encashment<text:s/>schedules.</text:span></text:p>
          </text:list-item>
          <text:list-item>
            <text:p text:style-name="P412"><text:span text:style-name="T412_1">Delivery<text:s/>of<text:s/>PKP<text:s/>continued<text:s/>to<text:s/>be<text:s/>managed<text:s/>through<text:s/>DFAT’s<text:s/>Economic<text:s/>and<text:s/>Social<text:s/>Infrastructure<text:s/>Programme<text:s/>(ESIP).<text:s/>Programme</text:span><text:span text:style-name="T412_2">‑level<text:s/>engagement<text:s/>was<text:s/>maintained<text:s/>through<text:s/>regular<text:s/>meetings,<text:s/>complemented<text:s/>by<text:s/>financial<text:s/>and<text:s/>delivery<text:s/>reporting<text:s/>in<text:s/>line<text:s/>with<text:s/>the<text:s/>Delegated<text:s/>Cooperation<text:s/>Arrangement.<text:s/>While<text:s/>some<text:s/>delivery<text:s/>challenges<text:s/>emerged,<text:s/>particularly<text:s/>in<text:s/>relation<text:s/>to<text:s/>contractor<text:s/>engagement<text:s/>and<text:s/></text:span><text:span text:style-name="T412_3">logistics,<text:s/>DFAT<text:s/>and<text:s/>ESIP<text:s/>remained<text:s/>engaged<text:s/>in<text:s/>proactive<text:s/>dialogue<text:s/>with<text:s/>FCDO<text:s/>to<text:s/>manage<text:s/>risks<text:s/>and<text:s/>adjust<text:s/>delivery<text:s/>arrangements<text:s/>as<text:s/>required.</text:span></text:p>
          </text:list-item>
          <text:list-item>
            <text:p text:style-name="P413"><text:span text:style-name="T413_1">During<text:s/>FY<text:s/>2025/26,<text:s/>FCDO<text:s/>made<text:s/>two<text:s/>grant</text:span><text:span text:style-name="T413_2">‑based<text:s/>disbursements<text:s/>to<text:s/>DFAT<text:s/>under<text:s/>PKP,<text:s/>totalling<text:s/>£850,000,<text:s/>comprising<text:s/>£100,000<text:s/>in<text:s/>RDEL<text:s/>and<text:s/>£750,000<text:s/>in<text:s/>CDEL.<text:s/>These<text:s/>payments<text:s/>were<text:s/>processed<text:s/>following<text:s/>receipt<text:s/>and<text:s/>approval<text:s/>of<text:s/>payment<text:s/>request<text:s/>documentation<text:s/>and<text:s/>were<text:s/>credited<text:s/>to<text:s/>DFAT<text:s/>shortly<text:s/>after<text:s/>processing.</text:span></text:p>
          </text:list-item>
          <text:list-item>
            <text:p text:style-name="P414"><text:span text:style-name="T414_1">Across<text:s/>both<text:s/>components,<text:s/>FCDO<text:s/>maintained<text:s/>proactive<text:s/>dialogue<text:s/>with<text:s/>partners<text:s/>on<text:s/>risks<text:s/>and<text:s/>delivery<text:s/>constraints,<text:s/>updating<text:s/>delivery<text:s/>approaches<text:s/>where<text:s/>required.<text:s/>There<text:s/>were<text:s/>no<text:s/>breaches<text:s/>of<text:s/>contractual<text:s/>terms<text:s/>and<text:s/>conditions,<text:s/>fiduciary<text:s/>requirements,<text:s/>or<text:s/>safeguarding<text:s/>standards<text:s/>during<text:s/>the<text:s/>review<text:s/>period.</text:span></text:p>
          </text:list-item>
        </text:list>
        <text:p text:style-name="P415"><text:span text:style-name="T415_1">Programme<text:s/>delivery</text:span></text:p>
        <text:list text:style-name="LS24" xml:id="list131" text:continue-list="list0">
          <text:list-item>
            <text:p text:style-name="P416"><text:span text:style-name="T416_1">Programme<text:s/>delivery<text:s/>during<text:s/>2025/26<text:s/>reflected<text:s/>a<text:s/>transition<text:s/>point<text:s/>within<text:s/>the<text:s/>portfolio.<text:s/>Under<text:s/>PKP,<text:s/>delivery<text:s/>of<text:s/>Pawa<text:s/>Bilong<text:s/>Niu<text:s/>Ailan<text:s/>was<text:s/>completed<text:s/>in<text:s/>October<text:s/>2025,<text:s/>and<text:s/>two<text:s/>further<text:s/>projects<text:s/>entered<text:s/>mobilisation<text:s/>and<text:s/>procurement<text:s/>phases<text:s/>during<text:s/>the<text:s/>year.<text:s/>While<text:s/>delivery<text:s/>challenges<text:s/>persisted,<text:s/>particularly<text:s/>related<text:s/>to<text:s/>logistics<text:s/>and<text:s/>contractor<text:s/>capability<text:s/>in<text:s/>remote<text:s/>contexts,<text:s/>DFAT<text:s/>and<text:s/>ESIP<text:s/>remained<text:s/>engaged<text:s/>in<text:s/>managing<text:s/>these<text:s/>risks,<text:s/>supported<text:s/>by<text:s/>regular<text:s/>programme<text:s/>meetings<text:s/>with<text:s/>FCDO.</text:span></text:p>
          </text:list-item>
          <text:list-item>
            <text:p text:style-name="P417"><text:span text:style-name="T417_1">TIDES<text:s/>did<text:s/>not<text:s/>enter<text:s/>implementation<text:s/>during<text:s/>the<text:s/>review<text:s/>period.<text:s/>Delivery<text:s/>activity<text:s/>therefore<text:s/>focused<text:s/>on<text:s/>fund<text:s/>establishment,<text:s/>pipeline<text:s/>development,<text:s/>and<text:s/>readiness<text:s/>for<text:s/>investment<text:s/>rather<text:s/>than<text:s/>physical<text:s/>outputs.<text:s/></text:span></text:p>
          </text:list-item>
        </text:list>
        <text:p text:style-name="P418"><text:span text:style-name="T418_1">Partnerships</text:span></text:p>
        <text:list text:style-name="LS24" xml:id="list133" text:continue-list="list0">
          <text:list-item>
            <text:p text:style-name="P419"><text:span text:style-name="T419_1">PKP<text:s/>continues<text:s/>to<text:s/>be<text:s/>delivered<text:s/>as<text:s/>part<text:s/>of<text:s/>the<text:s/>UK–Australia<text:s/>Strategic<text:s/>Infrastructure<text:s/>and<text:s/>Development<text:s/>Dialogue<text:s/>and<text:s/>remains<text:s/>a<text:s/>key<text:s/>AUKMIN<text:s/>2022<text:s/>commitment.<text:s/>Delivery<text:s/>under<text:s/>PKP<text:s/>has<text:s/>strengthened<text:s/>UK–Australia<text:s/>development<text:s/>cooperation<text:s/>and<text:s/>positioned<text:s/>the<text:s/>UK<text:s/>as<text:s/>a<text:s/>significant<text:s/>partner<text:s/>in<text:s/>PNG’s<text:s/>energy<text:s/>sector.<text:s/>Through<text:s/>PKP,<text:s/>the<text:s/>UK<text:s/>is<text:s/>also<text:s/>aligned<text:s/>with<text:s/>the<text:s/>PNG<text:s/>Electrification<text:s/>Partnership<text:s/>alongside<text:s/>Australia,<text:s/>Japan,<text:s/>New<text:s/>Zealand,<text:s/>and<text:s/>the<text:s/>United<text:s/>States,<text:s/>supporting<text:s/>a<text:s/>coordinated<text:s/>donor<text:s/>approach<text:s/>to<text:s/>PNG’s<text:s/>electrification<text:s/>efforts.</text:span></text:p>
          </text:list-item>
        </text:list>
        <text:p text:style-name="P420"/>
        <text:p text:style-name="P421"><text:span text:style-name="T421_1">G</text:span><text:span text:style-name="T421_2">:<text:s/></text:span><text:span text:style-name="T421_3">MONITORING,<text:s/>EVIDENCE<text:s/>AND<text:s/>LEARNING<text:s/></text:span></text:p>
        <text:p text:style-name="P422"/>
        <text:list text:style-name="LS24" xml:id="list134" text:continue-list="list0">
          <text:list-item>
            <text:p text:style-name="P423"><text:span text:style-name="T423_1">No<text:s/>field<text:s/>visits<text:s/>were<text:s/>undertaken<text:s/>by<text:s/>FCDO<text:s/>in<text:s/>this<text:s/>review<text:s/>period.<text:s/>The<text:s/>last<text:s/>FCDO<text:s/>field<text:s/>visit<text:s/>was<text:s/>conducted<text:s/>in<text:s/>March<text:s/>2025<text:s/>by<text:s/>colleagues<text:s/>from<text:s/>British<text:s/>High<text:s/>Commission<text:s/>Port<text:s/>Moresby<text:s/>to<text:s/>five<text:s/>villages<text:s/>in<text:s/>the<text:s/>New<text:s/>Ireland<text:s/>Province.<text:s/>Findings<text:s/>from<text:s/>this<text:s/>visit<text:s/>were<text:s/>used<text:s/>to<text:s/>inform<text:s/></text:span><text:span text:style-name="T423_2">the<text:s/></text:span><text:span text:style-name="T423_3">2024-25<text:s/>Annual<text:s/>Review.<text:s/>In<text:s/>this<text:s/>review<text:s/>period,<text:s/>planned<text:s/>field<text:s/>visits<text:s/>could<text:s/>not<text:s/>take<text:s/>place<text:s/>due<text:s/>to<text:s/>scheduling<text:s/>constraints<text:s/>of<text:s/>colleagues<text:s/>and<text:s/>FCDO’s<text:s/>own<text:s/>uncertainty<text:s/>around<text:s/>travel<text:s/>during<text:s/>the<text:s/>transition.<text:s/></text:span></text:p>
          </text:list-item>
          <text:list-item>
            <text:p text:style-name="P424"><text:span text:style-name="T424_1">PKP’s<text:s/>delivery<text:s/>partner,<text:s/></text:span><text:span text:style-name="T424_2">ESIP</text:span><text:span text:style-name="T424_3">,<text:s/></text:span><text:span text:style-name="T424_4">conducted<text:s/>site<text:s/>visits<text:s/>and<text:s/>beneficiary<text:s/>engagement<text:s/>in<text:s/>New<text:s/>Ireland<text:s/>and<text:s/>Rai<text:s/>Coast<text:s/>provinces.<text:s text:c="2"/>These<text:s/>visits</text:span><text:span text:style-name="T424_5"><text:s/>have</text:span><text:span text:style-name="T424_6"><text:s/>informed<text:s/>the<text:s/>Impact<text:s/>Report,<text:s/>Stories<text:s/>of<text:s/>Change,<text:s/>and<text:s/>GEDSI<text:s/>narratives<text:s/>subsequently<text:s/>shared<text:s/>with<text:s/>FCDO.<text:s/></text:span></text:p>
          </text:list-item>
          <text:list-item>
            <text:p text:style-name="P425"><text:span text:style-name="T425_1">PCEP<text:s/>does<text:s/>not<text:s/>have<text:s/>an<text:s/>external<text:s/>MEL<text:s/>supplier.<text:s/>This<text:s/>annual<text:s/>review<text:s/>is<text:s/>led<text:s/>by<text:s/>an<text:s/>Energy<text:s/>Innovation<text:s/>Adviser<text:s/>from<text:s/>FCDO’s<text:s/>Research<text:s/>and<text:s/>Evidence<text:s/>Directorate,<text:s/>as</text:span><text:span text:style-name="T425_2"><text:s/>part</text:span><text:span text:style-name="T425_3"><text:s/>of<text:s/>their<text:s/>10%<text:s/>assignment.<text:s/>They<text:s/>are<text:s/>external<text:s/>to<text:s/>PCEP<text:s/>programme<text:s/>team.<text:s/>The<text:s/>methodology<text:s/>followed<text:s/>is<text:s/>a<text:s/>mix<text:s/>of<text:s/>interviews<text:s/>with<text:s/>implementing<text:s/>partners<text:s/>and<text:s/>FCDO<text:s/>programme<text:s/>team<text:s/>members,<text:s/>and<text:s/>desk<text:s/>review<text:s/>of<text:s/>various<text:s/>programme<text:s/>documents<text:s/>and<text:s/>reporting<text:s/>submitted<text:s/>by<text:s/>implementing<text:s/>partners,<text:s/>including<text:s/>the<text:s/>Impact<text:s/>Report<text:s/>and<text:s/>Stories<text:s/>Change<text:s/>made<text:s/>available<text:s/>by<text:s/>ESIP/DFAT.<text:s/></text:span></text:p>
          </text:list-item>
          <text:list-item>
            <text:p text:style-name="P426"><text:span text:style-name="T426_1">In<text:s/>Oct/Nov<text:s/>2025,<text:s/>FCDO’s<text:s/>senior<text:s/>MEL<text:s/>Adviser,<text:s/>who<text:s/>is<text:s/>part<text:s/>of<text:s/>the<text:s/>PCEP<text:s/>programme<text:s/>team,<text:s/>led<text:s/>efforts<text:s/>to<text:s/>merge<text:s/>separate<text:s/>ESIP<text:s/>and<text:s/>TIDES<text:s/>components<text:s/>of<text:s/>PCEP<text:s/>into<text:s/>a<text:s/>single<text:s/>programme<text:s/>Logframe<text:s/>and<text:s/>agreeing<text:s/>milestones<text:s/>with<text:s/>both<text:s/>implementing<text:s/>partners<text:s/>for<text:s/>the<text:s/>current<text:s/>review<text:s/>period.<text:s/>Conceptual<text:s/>inconsistencies<text:s/>around<text:s/>proposed<text:s/>TIDES<text:s/>results<text:s/>and<text:s/>indicators<text:s/>were<text:s/>discussed<text:s/>and<text:s/>addressed<text:s/>and<text:s/>implementing<text:s/>partner<text:s/>ownership<text:s/>of<text:s/>indicators<text:s/>was<text:s/>ensured.<text:s/></text:span></text:p>
          </text:list-item>
          <text:list-item>
            <text:p text:style-name="P427"><text:span text:style-name="T427_1">The<text:s/>TIDES<text:s/>component’s<text:s/>approach<text:s/>to<text:s/>impact<text:s/>monitoring<text:s/>and<text:s/>reporting<text:s/>follows<text:s/>Camco’s<text:s/>(Implementing<text:s/>Partner)<text:s/>approach<text:s/>to<text:s/>impact<text:s/>monitoring,<text:s/>which<text:s/>is<text:s/>grounded<text:s/>in<text:s/>the<text:s/>Five<text:s/>Dimensions<text:s/>of<text:s/>Impact,<text:s/>the<text:s/>UN<text:s/>Global<text:s/>Compact<text:s/>principles<text:s/>and<text:s/>the<text:s/>World<text:s/>Economic<text:s/>Forum’s<text:s/>four<text:s/>pillars<text:s/>of<text:s/>Governance,<text:s/>People,<text:s/>Planet<text:s/>and<text:s/>Prosperity.<text:s/>Impact<text:s/>management,<text:s/>impact<text:s/>and<text:s/>Environment<text:s/>&amp;<text:s/>Social<text:s/>performance<text:s/>measurement,<text:s/>and<text:s/>reporting<text:s/>requirements<text:s/>are<text:s/>embedded<text:s/>in<text:s/>the<text:s/>operations<text:s/>and<text:s/>legal<text:s/>agreements.<text:s/>Investee<text:s/>companies<text:s/>(i.e.,<text:s/>Development<text:s/>Partners)<text:s/>are<text:s/>required<text:s/>to<text:s/>establish<text:s/>Environmental<text:s/>and<text:s/>Social<text:s/>Impact<text:s/>Assessments<text:s/>(ESIAs)<text:s/>and<text:s/>management<text:s/>and<text:s/>monitoring<text:s/>plans.<text:s/>Monitoring<text:s/>will<text:s/>require<text:s/>DPs’<text:s/>collaboration.<text:s/>To<text:s/>encourage<text:s/>this,<text:s/>TIDES<text:s/>will<text:s/>train<text:s/>DPs<text:s/>in<text:s/>the<text:s/>monitoring<text:s/>and<text:s/>evaluation<text:s/>requirements<text:s/>and<text:s/>agree<text:s/>a<text:s/>Monitoring<text:s/>Plan<text:s/>as<text:s/>part<text:s/>of<text:s/>a<text:s/>DP’s<text:s/>Environmental<text:s/>and<text:s/>Social<text:s/>Management<text:s/>Plan<text:s/>(ESMS),<text:s/>which<text:s/>will<text:s/>be<text:s/>part<text:s/>of<text:s/>the<text:s/>obligations<text:s/>pursuant<text:s/>to<text:s/>its<text:s/>Support<text:s/>Agreement.<text:s/></text:span></text:p>
          </text:list-item>
          <text:list-item>
            <text:p text:style-name="P428"><text:span text:style-name="T428_1">On<text:s/>GEDSI,<text:s/>ESIP’s<text:s/>approach<text:s/>has<text:s/>been<text:s/>to<text:s/>use<text:s/>qualitative<text:s/>questions/indicators<text:s/>to<text:s/>monitor<text:s/>and<text:s/>report<text:s/>on<text:s/>GEDSI<text:s/>outcomes.<text:s/>This<text:s/>is<text:s/>covered<text:s/>in<text:s/>ESIP’s<text:s/>Impact<text:s/>Report<text:s/>and<text:s/>Stories<text:s/>of<text:s/>Change<text:s/>and<text:s/>some<text:s/>quantitative<text:s/>indicators,<text:s/>with<text:s/>GESI<text:s/>disaggregated<text:s/>data<text:s/>provided.<text:s/></text:span></text:p>
          </text:list-item>
          <text:list-item>
            <text:p text:style-name="P429"><text:span text:style-name="T429_1">TIDES<text:s/>component<text:s/>has<text:s/>a<text:s/>comprehensive<text:s/>gender<text:s/>impact<text:s/>strategy,<text:s/>as<text:s/>part<text:s/>of<text:s/>its<text:s/>overall<text:s/>Impact<text:s/>Strategy.<text:s/>The<text:s/>component<text:s/>will<text:s/>contribute<text:s/>to<text:s/>gender<text:s/>equality<text:s/>by<text:s/>investing<text:s/>in<text:s/>energy<text:s/>access,<text:s/>investing<text:s/>in<text:s/>female-owned<text:s/>and<text:s/>-led<text:s/>companies,<text:s/>companies<text:s/>employing<text:s/>women,<text:s/>and<text:s/>companies<text:s/>that<text:s/>provide<text:s/>energy<text:s/>services<text:s/>to<text:s/>women,<text:s/>in<text:s/>line<text:s/>with<text:s/></text:span><text:span text:style-name="T429_2"><text:a xlink:type="simple" xlink:href="https://www.2xchallenge.org/2xcriteria"><text:span text:style-name="T429_3">2X<text:s/>GLI<text:s/>criteria.</text:span></text:a></text:span></text:p>
          </text:list-item>
          <text:list-item>
            <text:p text:style-name="P430"><text:span text:style-name="T430_1">PCEP<text:s/>does<text:s/>not<text:s/>have<text:s/>a<text:s/>plan<text:s/>to<text:s/>conduct<text:s/>an<text:s/>overall<text:s/>end<text:s/>of<text:s/>programme<text:s/>evaluation.<text:s/>However,<text:s/>the<text:s/>TIDES<text:s/>component,<text:s/>as<text:s/>part<text:s/>of<text:s/>its<text:s/>impact<text:s/>strategy<text:s/>agreed<text:s/>with<text:s/>FCDO,<text:s/>will<text:s/>have<text:s/>a<text:s/>mid-term<text:s/>and<text:s/>final<text:s/>assessment<text:s/>of<text:s/>the<text:s/>impact.<text:s/>The<text:s/>evaluation<text:s/>will<text:s/>be<text:s/>an<text:s/>independent<text:s/>review<text:s/>commissioned<text:s/>by<text:s/>TIDES<text:s/>halfway<text:s/>through<text:s/>the<text:s/>investment<text:s/>period<text:s/>(known<text:s/>as<text:s/>the<text:s/>mid-term<text:s/>review),<text:s/>as<text:s/>well<text:s/>as<text:s/>at<text:s/>the<text:s/>end<text:s/>of<text:s/>the<text:s/>investment<text:s/>mandate<text:s/>(final<text:s/>review)<text:s/>to<text:s/>ensure<text:s/>the<text:s/>funded<text:s/>activities’<text:s/>compliance<text:s/>with<text:s/>Camco’s<text:s/>policies<text:s/>and<text:s/>procedures<text:s/>and<text:s/>this<text:s/>impact<text:s/>Strategy.</text:span></text:p>
          </text:list-item>
        </text:list>
        <text:p text:style-name="P431"><text:span text:style-name="T431_1">Learning</text:span></text:p>
        <text:list text:style-name="LS24" xml:id="list142" text:continue-list="list0">
          <text:list-item>
            <text:p text:style-name="P432"><text:span text:style-name="T432_1">Learning<text:s/>from<text:s/>ESIP<text:s/>has<text:s/>largely<text:s/>been<text:s/>captured<text:s/>through<text:s/>FCDO<text:s/>Annual<text:s/>Reviews.<text:s/>TIEDS<text:s/>component<text:s/>will<text:s/>systematically<text:s/>capture<text:s/>and<text:s/>share<text:s/>learnings<text:s/>with<text:s/>FCDO,<text:s/>as<text:s/>part<text:s/>of<text:s/>the<text:s/>overall<text:s/>impact<text:s/>strategy.<text:s/>This<text:s/>annual<text:s/>review<text:s/>will<text:s/>also<text:s/>focus<text:s/>on<text:s/>comprehensive<text:s/>stock<text:s/>of<text:s/>learnings,<text:s/>particularly<text:s/>from<text:s/>the<text:s/>ESIP<text:s/>component,<text:s/>which<text:s/>is<text:s/>nearly<text:s/>at<text:s/>its<text:s/>end.</text:span></text:p>
          </text:list-item>
        </text:list>
        <text:p text:style-name="P433"/>
        <table:table table:style-name="Table18">
          <table:table-column table:style-name="Column67"/>
          <table:table-column table:style-name="Column68"/>
          <table:table-column table:style-name="Column69"/>
          <table:table-column table:style-name="Column70"/>
          <table:table-row table:style-name="Row56">
            <table:table-cell table:style-name="Cell172">
              <text:p text:style-name="P434"><text:span text:style-name="T434_1">Date<text:s/>of<text:s/>last<text:s/>narrative<text:s/>financial<text:s/>report</text:span></text:p>
            </table:table-cell>
            <table:table-cell table:style-name="Cell173">
              <text:p text:style-name="P435"/>
            </table:table-cell>
            <table:table-cell table:style-name="Cell174">
              <text:p text:style-name="P436"><text:span text:style-name="T436_1">Date<text:s/>of<text:s/>last<text:s/>audited<text:s/>annual<text:s/>statement</text:span></text:p>
            </table:table-cell>
            <table:table-cell table:style-name="Cell175">
              <text:p text:style-name="P437"/>
            </table:table-cell>
          </table:table-row>
        </table:table>
        <text:p text:style-name="P438"/>
        <text:p text:style-name="P439"/>
        <text:p text:style-name="P440"/>
        <text:p text:style-name="P441"/>
        <text:p text:style-name="P442"/>
        <text:p text:style-name="P443"/>
        <text:p text:style-name="P444"/>
        <text:p text:style-name="P445"/>
        <text:p text:style-name="P446"/>
        <text:p text:style-name="P447"/>
        <text:p text:style-name="P448"/>
        <text:p text:style-name="P449"/>
        <text:p text:style-name="P450"/>
        <text:p text:style-name="P451"/>
        <text:p text:style-name="P452"/>
        <text:p text:style-name="P453"/>
        <text:p text:style-name="P454"/>
        <text:p text:style-name="P455"/>
        <text:p text:style-name="P456"/>
        <text:p text:style-name="P457"/>
        <text:p text:style-name="P458"/>
        <text:p text:style-name="P459"/>
        <text:p text:style-name="P460"/>
        <text:p text:style-name="P461"/>
        <text:p text:style-name="P462"/>
        <text:p text:style-name="P463"/>
        <text:p text:style-name="P464"/>
        <text:p text:style-name="P465"/>
        <text:p text:style-name="P466"/>
        <text:p text:style-name="P467"/>
        <text:p text:style-name="P468"/>
        <text:p text:style-name="P469"/>
        <text:p text:style-name="P470"/>
        <text:p text:style-name="P471"><text:span text:style-name="T471_1">Annex<text:s/>1:</text:span></text:p>
        <text:p text:style-name="P472"/>
        <text:p text:style-name="P473"><text:span text:style-name="T473_1">Overall<text:s/>PCEP<text:s/>ToC</text:span></text:p>
        <table:table table:style-name="Table19">
          <table:table-column table:style-name="Column71"/>
          <table:table-column table:style-name="Column72"/>
          <table:table-column table:style-name="Column73"/>
          <table:table-column table:style-name="Column74"/>
          <table:table-column table:style-name="Column75"/>
          <table:table-column table:style-name="Column76"/>
          <table:table-column table:style-name="Column77"/>
          <table:table-column table:style-name="Column78"/>
          <table:table-column table:style-name="Column79"/>
          <table:table-column table:style-name="Column80"/>
          <table:table-row table:style-name="Row57">
            <table:table-cell table:style-name="Cell176">
              <text:p text:style-name="P474"><text:span text:style-name="T474_1">Activities</text:span></text:p>
            </table:table-cell>
            <table:table-cell table:style-name="Cell177">
              <text:p text:style-name="P475"/>
            </table:table-cell>
            <table:table-cell table:style-name="Cell178" table:number-columns-spanned="2">
              <text:p text:style-name="P476"><text:span text:style-name="T476_1">Outputs</text:span></text:p>
            </table:table-cell>
            <table:covered-table-cell/>
            <table:table-cell table:style-name="Cell179">
              <text:p text:style-name="P477"/>
            </table:table-cell>
            <table:table-cell table:style-name="Cell180" table:number-columns-spanned="2">
              <text:p text:style-name="P478"><text:span text:style-name="T478_1">Outcomes</text:span></text:p>
            </table:table-cell>
            <table:covered-table-cell/>
            <table:table-cell table:style-name="Cell181">
              <text:p text:style-name="P479"/>
            </table:table-cell>
            <table:table-cell table:style-name="Cell182" table:number-columns-spanned="2">
              <text:p text:style-name="P480"><text:span text:style-name="T480_1">Impacts</text:span></text:p>
            </table:table-cell>
            <table:covered-table-cell/>
          </table:table-row>
          <table:table-row table:style-name="Row58">
            <table:table-cell table:style-name="Cell183">
              <text:p text:style-name="P481"/>
            </table:table-cell>
            <table:table-cell table:style-name="Cell184">
              <text:p text:style-name="P482"/>
            </table:table-cell>
            <table:table-cell table:style-name="Cell185" table:number-columns-spanned="2">
              <text:p text:style-name="P483"/>
            </table:table-cell>
            <table:covered-table-cell/>
            <table:table-cell table:style-name="Cell186">
              <text:p text:style-name="P484"/>
            </table:table-cell>
            <table:table-cell table:style-name="Cell187" table:number-columns-spanned="2">
              <text:p text:style-name="P485"/>
            </table:table-cell>
            <table:covered-table-cell/>
            <table:table-cell table:style-name="Cell188">
              <text:p text:style-name="P486"/>
            </table:table-cell>
            <table:table-cell table:style-name="Cell189" table:number-columns-spanned="2">
              <text:p text:style-name="P487"/>
            </table:table-cell>
            <table:covered-table-cell/>
          </table:table-row>
          <table:table-row table:style-name="Row59">
            <table:table-cell table:style-name="Cell190">
              <text:p text:style-name="P488"><text:span text:style-name="T488_1">Market<text:s/>building</text:span></text:p>
              <text:list text:style-name="LS31" xml:id="list143">
                <text:list-item>
                  <text:p text:style-name="P489"><text:span text:style-name="T489_1">Early-stage<text:s/>project<text:s/>preparation.</text:span></text:p>
                </text:list-item>
                <text:list-item>
                  <text:p text:style-name="P490"><text:span text:style-name="T490_1">Technical<text:s/>assistance<text:s/>for<text:s/>developers,<text:s/>governments,<text:s/>and<text:s/>financial<text:s/>institutions.</text:span></text:p>
                </text:list-item>
              </text:list>
              <text:p text:style-name="P491"><text:span text:style-name="T491_1">Financing</text:span></text:p>
              <text:list text:style-name="LS31" xml:id="list145">
                <text:list-item>
                  <text:p text:style-name="P492"><text:span text:style-name="T492_1">Capital<text:s/>for<text:s/>construction<text:s/>and<text:s/>installation<text:s/>in<text:s/>PNG.</text:span></text:p>
                </text:list-item>
                <text:list-item>
                  <text:p text:style-name="P493"><text:span text:style-name="T493_1">Capital<text:s/>for<text:s/>blended<text:s/>finance<text:s/>to<text:s/>fund<text:s/>construction.</text:span></text:p>
                </text:list-item>
                <text:list-item>
                  <text:p text:style-name="P494"><text:span text:style-name="T494_1">Capital<text:s/>for<text:s/>developers<text:s/>to<text:s/>develop<text:s/>projects.</text:span></text:p>
                </text:list-item>
              </text:list>
              <text:p text:style-name="P495"><text:span text:style-name="T495_1">Stakeholder<text:s/>engagement</text:span></text:p>
              <text:list text:style-name="LS31" xml:id="list148">
                <text:list-item>
                  <text:p text:style-name="P496"><text:span text:style-name="T496_1">UK<text:s/>and<text:s/>international<text:s/>diplomacy<text:s/></text:span><text:span text:style-name="T496_2">supports</text:span><text:span text:style-name="T496_3"><text:s/>programme<text:s/>objectives.</text:span></text:p>
                </text:list-item>
                <text:list-item>
                  <text:p text:style-name="P497"><text:span text:style-name="T497_1">FCDO-DFAT<text:s/>collaboration.</text:span></text:p>
                </text:list-item>
              </text:list>
              <text:p text:style-name="P498"><text:span text:style-name="T498_1">Demonstration<text:s/>and<text:s/>learning</text:span></text:p>
              <text:list text:style-name="LS31" xml:id="list150">
                <text:list-item>
                  <text:p text:style-name="P499"><text:span text:style-name="T499_1">Lesson<text:s/>learning<text:s/>and<text:s/>knowledge<text:s/>generation.<text:s/></text:span></text:p>
                </text:list-item>
                <text:list-item>
                  <text:p text:style-name="P500"><text:span text:style-name="T500_1">Data<text:s/>collection,<text:s/>monitoring<text:s/>and<text:s/>evaluation.<text:s/></text:span></text:p>
                </text:list-item>
              </text:list>
            </table:table-cell>
            <table:table-cell table:style-name="Cell191">
              <text:p text:style-name="P501"><draw:custom-shape svg:x="-1.427cm" svg:y="6.749cm" svg:width="1.834cm" svg:height="1.499cm" draw:style-name="FR1" draw:z-index="0"><draw:enhanced-geometry draw:type="non-primitive" draw:modifiers="595000 250000" svg:viewBox="0 0 1000000 1000000" draw:enhanced-path="M 595000 0 L 595000 250000 0 250000 0 750000 595000 750000 595000 1000000 1000000 500000 Z N" draw:text-areas="0 250000 797500 750000" draw:glue-points="595000 0 0 500000 595000 1000000 1000000 500000" draw:glue-point-leaving-directions="270, 180, 90, 0"><draw:handle draw:handle-position="$0 $1" draw:handle-range-x-minimum="0" draw:handle-range-x-maximum="21600" draw:handle-range-y-minimum="0" draw:handle-range-y-maximum="10800"/></draw:enhanced-geometry><text:p text:style-name="P502"><text:span text:style-name="T502_1">1</text:span></text:p></draw:custom-shape></text:p>
            </table:table-cell>
            <table:table-cell table:style-name="Cell192" table:number-columns-spanned="2">
              <text:list text:style-name="LS31" xml:id="list152">
                <text:list-item>
                  <text:p text:style-name="P503"><text:span text:style-name="T503_1">Increased<text:s/>number<text:s/>of<text:s/>bankable<text:s/>clean<text:s/>energy<text:s/>projects<text:s/>developed.</text:span></text:p>
                </text:list-item>
                <text:list-item>
                  <text:p text:style-name="P504"><text:span text:style-name="T504_1">Increased<text:s/>capacity<text:s/>of<text:s/>energy<text:s/>sector<text:s/>institutions<text:s/>to<text:s/>plan<text:s/>and<text:s/>set<text:s/>policy.</text:span></text:p>
                </text:list-item>
                <text:list-item>
                  <text:p text:style-name="P505"><draw:custom-shape svg:x="2.727cm" svg:y="1.533cm" svg:width="1.746cm" svg:height="1.517cm" draw:style-name="FR2" draw:z-index="2"><draw:enhanced-geometry draw:type="non-primitive" draw:modifiers="568379 250000" svg:viewBox="0 0 1000000 1000000" draw:enhanced-path="M 568379 0 L 568379 250000 0 250000 0 750000 568379 750000 568379 1000000 1000000 500000 Z N" draw:text-areas="0 250000 784212 750000" draw:glue-points="568379 0 0 500000 568379 1000000 1000000 500000" draw:glue-point-leaving-directions="270, 180, 90, 0"><draw:handle draw:handle-position="$0 $1" draw:handle-range-x-minimum="0" draw:handle-range-x-maximum="21600" draw:handle-range-y-minimum="0" draw:handle-range-y-maximum="10800"/></draw:enhanced-geometry><text:p text:style-name="P506"><text:span text:style-name="T506_1">2</text:span></text:p></draw:custom-shape><text:span text:style-name="T506_2">Increased<text:s/>capacity<text:s/>of<text:s/>solid<text:s/>waste<text:s/>management<text:s/>service<text:s/>providers<text:s/>to<text:s/>manage<text:s/>e-waste.</text:span></text:p>
                </text:list-item>
                <text:list-item>
                  <text:p text:style-name="P507"><text:span text:style-name="T507_1">Lower<text:s/>project<text:s/>cost<text:s/>of<text:s/>capital.</text:span></text:p>
                </text:list-item>
                <text:list-item>
                  <text:p text:style-name="P508"><text:span text:style-name="T508_1">Data,<text:s/>analysis<text:s/>and<text:s/>learning<text:s/>products<text:s/>on<text:s/>renewable<text:s/>energy<text:s/>needs<text:s/>and<text:s/>investment<text:s/>market<text:s/>in<text:s/>PICs<text:s/>produced.<text:s/></text:span></text:p>
                </text:list-item>
                <text:list-item>
                  <text:p text:style-name="P509"><text:span text:style-name="T509_1">Household<text:s/>and<text:s/>community<text:s/>solar<text:s/>systems<text:s/>installed.</text:span></text:p>
                </text:list-item>
              </text:list>
              <text:p text:style-name="P510"/>
              <text:p text:style-name="P511"/>
            </table:table-cell>
            <table:covered-table-cell/>
            <table:table-cell table:style-name="Cell193">
              <text:p text:style-name="P512"/>
            </table:table-cell>
            <table:table-cell table:style-name="Cell194" table:number-columns-spanned="2">
              <text:list text:style-name="LS31" xml:id="list158">
                <text:list-item>
                  <text:p text:style-name="P513"><text:span text:style-name="T513_1">Share<text:s/>of<text:s/>renewables<text:s/>in<text:s/>the<text:s/>national<text:s/>energy<text:s/>mix<text:s/>is<text:s/>increased.<text:s/></text:span></text:p>
                </text:list-item>
                <text:list-item>
                  <text:p text:style-name="P514"><text:span text:style-name="T514_1">Access<text:s/>to<text:s/>electricity<text:s/>is<text:s/>increased,<text:s/>particularly<text:s/>of<text:s/>poor<text:s/>and<text:s/>marginalised<text:s/>communities.<text:s/></text:span></text:p>
                </text:list-item>
              </text:list>
              <text:p text:style-name="P515"/>
              <text:p text:style-name="P516"><text:span text:style-name="T516_1">Intermediate<text:s/>Outcomes</text:span></text:p>
              <text:list text:style-name="LS31" xml:id="list160">
                <text:list-item>
                  <text:p text:style-name="P517"><text:span text:style-name="T517_1">Increased<text:s/>clean<text:s/>energy<text:s/>generation<text:s/>and<text:s/>distribution<text:s/>capacity.<text:s/></text:span></text:p>
                </text:list-item>
                <text:list-item>
                  <text:p text:style-name="P518"><text:span text:style-name="T518_1">Improved<text:s/>energy<text:s/>planning<text:s/>and<text:s/>engagement<text:s/>from<text:s/>local<text:s/>and<text:s/>governmental<text:s/>institutions.</text:span></text:p>
                </text:list-item>
                <text:list-item>
                  <text:p text:style-name="P519"><text:span text:style-name="T519_1">Capable<text:s/>developers<text:s/>able<text:s/>to<text:s/>bring<text:s/>projects<text:s/>to<text:s/>financial<text:s/>close.</text:span></text:p>
                </text:list-item>
              </text:list>
              <text:p text:style-name="P520"/>
            </table:table-cell>
            <table:covered-table-cell/>
            <table:table-cell table:style-name="Cell195">
              <text:p text:style-name="P521"/>
            </table:table-cell>
            <table:table-cell table:style-name="Cell196" table:number-columns-spanned="2">
              <text:p text:style-name="P522"><text:span text:style-name="T522_1">Primary<text:s/>impacts</text:span></text:p>
              <text:list text:style-name="LS31" xml:id="list163">
                <text:list-item>
                  <text:p text:style-name="P523"><text:span text:style-name="T523_1">Reduced<text:s/>GHG<text:s/>emissions.</text:span></text:p>
                </text:list-item>
                <text:list-item>
                  <text:p text:style-name="P524"><text:span text:style-name="T524_1">Improved<text:s/>economic<text:s/>growth,<text:s/>health<text:s/>and<text:s/>poverty<text:s/>reduction<text:s/>from<text:s/>increased<text:s/>electricity<text:s/>use<text:s/>and<text:s/>deployment<text:s/>of<text:s/>savings<text:s/>from<text:s/>lower<text:s/>fossil<text:s/>fuel<text:s/>imports.<text:s/></text:span></text:p>
                </text:list-item>
                <text:list-item>
                  <text:p text:style-name="P525"><draw:custom-shape svg:x="-1.062cm" svg:y="2.679cm" svg:width="1.993cm" svg:height="1.729cm" draw:style-name="FR3" draw:z-index="4"><draw:enhanced-geometry draw:type="non-primitive" draw:modifiers="568796 250000" svg:viewBox="0 0 1000000 1000000" draw:enhanced-path="M 568796 0 L 568796 250000 0 250000 0 750000 568796 750000 568796 1000000 1000000 500000 Z N" draw:text-areas="0 250000 784398 750000" draw:glue-points="568796 0 0 500000 568796 1000000 1000000 500000" draw:glue-point-leaving-directions="270, 180, 90, 0"><draw:handle draw:handle-position="$0 $1" draw:handle-range-x-minimum="0" draw:handle-range-x-maximum="21600" draw:handle-range-y-minimum="0" draw:handle-range-y-maximum="10800"/></draw:enhanced-geometry><text:p text:style-name="P526"><text:span text:style-name="T526_1">3</text:span></text:p></draw:custom-shape><text:span text:style-name="T526_2">Greater<text:s/>private<text:s/>sector<text:s/>investment<text:s/>in<text:s/>renewables<text:s/>beyond<text:s/>TIDES<text:s/>due<text:s/>to<text:s/>demonstration<text:s/>effects,<text:s/>improved<text:s/>risk<text:s/>perception<text:s/>and<text:s/>commercial<text:s/>understanding<text:s/>of<text:s/>the<text:s/>investment<text:s/>market.</text:span></text:p>
                </text:list-item>
              </text:list>
              <text:p text:style-name="P527"/>
              <text:p text:style-name="P528"><text:span text:style-name="T528_1">Secondary<text:s/>impacts</text:span></text:p>
              <text:list text:style-name="LS31" xml:id="list166">
                <text:list-item>
                  <text:p text:style-name="P529"><text:span text:style-name="T529_1">Strengthened<text:s/>UK<text:s/>–<text:s/>PIC<text:s/>and<text:s/>Australia<text:s/>bilateral<text:s/>relationships<text:s/>in<text:s/>the<text:s/>region.</text:span></text:p>
                </text:list-item>
                <text:list-item>
                  <text:p text:style-name="P530"><text:span text:style-name="T530_1">Strengthened<text:s/>economic<text:s/>security<text:s/>and<text:s/>economic<text:s/>partnerships<text:s/>across<text:s/>the<text:s/>Pacific.<text:s/></text:span></text:p>
                </text:list-item>
              </text:list>
              <text:p text:style-name="P531"/>
            </table:table-cell>
            <table:covered-table-cell/>
          </table:table-row>
          <table:table-row table:style-name="Row60">
            <table:table-cell table:style-name="Cell197" table:number-columns-spanned="3">
              <text:p text:style-name="P532"><text:span text:style-name="T532_1">Level<text:s/>1<text:s/>Assumptions<text:s/></text:span></text:p>
            </table:table-cell>
            <table:covered-table-cell/>
            <table:covered-table-cell/>
            <table:table-cell table:style-name="Cell198" table:number-columns-spanned="3">
              <text:p text:style-name="P533"><text:span text:style-name="T533_1">Level<text:s/>2<text:s/>Assumptions<text:s/></text:span></text:p>
            </table:table-cell>
            <table:covered-table-cell/>
            <table:covered-table-cell/>
            <table:table-cell table:style-name="Cell199" table:number-columns-spanned="3">
              <text:p text:style-name="P534"><text:span text:style-name="T534_1">Level<text:s/>3<text:s/>Assumptions</text:span></text:p>
            </table:table-cell>
            <table:covered-table-cell/>
            <table:covered-table-cell/>
          </table:table-row>
          <table:table-row table:style-name="Row61">
            <table:table-cell table:style-name="Cell200" table:number-columns-spanned="3">
              <text:list text:style-name="LS32" xml:id="list168">
                <text:list-item>
                  <text:p text:style-name="P535"><text:span text:style-name="T535_1">FCDO<text:s/>maintains<text:s/>capability<text:s/>to<text:s/>manage<text:s/>programme.</text:span></text:p>
                </text:list-item>
                <text:list-item>
                  <text:p text:style-name="P536"><text:span text:style-name="T536_1">Poor<text:s/>households<text:s/>without<text:s/>electricity<text:s/>access<text:s/>identified</text:span></text:p>
                </text:list-item>
                <text:list-item>
                  <text:p text:style-name="P537"><text:span text:style-name="T537_1">TIDES<text:s/>fund<text:s/>manager<text:s/>identifies<text:s/>developers<text:s/>able<text:s/>to<text:s/>navigate<text:s/>the<text:s/>complex<text:s/>political<text:s/>economy<text:s/>of<text:s/>PICs,<text:s/>and<text:s/>they<text:s/>are<text:s/>interested<text:s/>in<text:s/>entering<text:s/>into<text:s/>a<text:s/>longer-term<text:s/>partnership.</text:span></text:p>
                </text:list-item>
                <text:list-item>
                  <text:p text:style-name="P538"><text:span text:style-name="T538_1">Sufficient<text:s/>additional<text:s/>project<text:s/>proposals<text:s/>are<text:s/>developed<text:s/>to<text:s/>absorb<text:s/>the<text:s/>financing<text:s/>space<text:s/>created<text:s/>by<text:s/>PCEP.</text:span></text:p>
                </text:list-item>
                <text:list-item>
                  <text:p text:style-name="P539"><text:span text:style-name="T539_1">Communities<text:s/>are<text:s/>willing<text:s/>to<text:s/>participate<text:s/>in<text:s/>maintenance<text:s/>of<text:s/>off-grid<text:s/>solar.</text:span></text:p>
                </text:list-item>
              </text:list>
              <text:p text:style-name="P540"/>
            </table:table-cell>
            <table:covered-table-cell/>
            <table:covered-table-cell/>
            <table:table-cell table:style-name="Cell201" table:number-columns-spanned="3">
              <text:list text:style-name="LS33" xml:id="list173">
                <text:list-item>
                  <text:p text:style-name="P541"><text:span text:style-name="T541_1">Adequate<text:s/>incentives<text:s/>are<text:s/>created<text:s/>for<text:s/>the<text:s/>fund<text:s/>manager<text:s/>to<text:s/>use<text:s/>TIDES<text:s/>resources<text:s/>to<text:s/>invest<text:s/>in<text:s/>projects/locations<text:s/>targeting<text:s/>poor<text:s/>and<text:s/>marginalised<text:s/>groups.</text:span></text:p>
                </text:list-item>
                <text:list-item>
                  <text:p text:style-name="P542"><text:span text:style-name="T542_1">Political<text:s/>will<text:s/>on<text:s/>the<text:s/>part<text:s/>of<text:s/>PIC<text:s/>governments<text:s/>to<text:s/>address<text:s/>critical<text:s/>policy<text:s/>or<text:s/>regulatory<text:s/>barriers<text:s/>to<text:s/>investment.</text:span></text:p>
                </text:list-item>
                <text:list-item>
                  <text:p text:style-name="P543"><text:span text:style-name="T543_1">Other<text:s/>donors<text:s/>are<text:s/>willing<text:s/>and<text:s/>able<text:s/>to<text:s/>provide<text:s/></text:span><text:span text:style-name="T543_2">finance</text:span><text:span text:style-name="T543_3"><text:s/>so<text:s/>the<text:s/></text:span><text:span text:style-name="T543_4">TIDES<text:s/>reaches<text:s/>financial<text:s/>close.<text:s/></text:span></text:p>
                </text:list-item>
                <text:list-item>
                  <text:p text:style-name="P544"><text:span text:style-name="T544_1">Private<text:s/>investors<text:s/>are<text:s/>willing<text:s/>to<text:s/>invest<text:s/>in<text:s/>TIDES<text:s/>so<text:s/>that<text:s/>it<text:s/>reaches<text:s/>financial<text:s/>close.</text:span></text:p>
                </text:list-item>
              </text:list>
              <text:p text:style-name="P545"/>
            </table:table-cell>
            <table:covered-table-cell/>
            <table:covered-table-cell/>
            <table:table-cell table:style-name="Cell202" table:number-columns-spanned="3">
              <text:list text:style-name="LS34" xml:id="list177">
                <text:list-item>
                  <text:p text:style-name="P546"><text:span text:style-name="T546_1">Projects<text:s/>supported<text:s/>by<text:s/>PCEP<text:s/>deliver<text:s/>expected<text:s/>results.</text:span></text:p>
                </text:list-item>
                <text:list-item>
                  <text:p text:style-name="P547"><text:span text:style-name="T547_1">Diesel<text:s/>exporter<text:s/></text:span><text:span text:style-name="T547_2">don’t</text:span><text:span text:style-name="T547_3"><text:s/>divert<text:s/>all<text:s/>the<text:s/>reduction<text:s/>in<text:s/>exports<text:s/>to<text:s/>PICs<text:s/>to<text:s/>other<text:s/>markets.</text:span></text:p>
                </text:list-item>
                <text:list-item>
                  <text:p text:style-name="P548"><text:span text:style-name="T548_1">Tariffs<text:s/>set<text:s/>at<text:s/>affordable<text:s/>levels<text:s/>for<text:s/>end<text:s/>users.</text:span></text:p>
                </text:list-item>
                <text:list-item>
                  <text:p text:style-name="P549"><text:span text:style-name="T549_1">Savings<text:s/>from<text:s/>lower<text:s/>expenditure<text:s/>on<text:s/>fossil<text:s/>fuel<text:s/>used<text:s/>productively<text:s/>for<text:s/>social<text:s/>or<text:s/>economic<text:s/>purposes.</text:span></text:p>
                </text:list-item>
                <text:list-item>
                  <text:p text:style-name="P550"><text:span text:style-name="T550_1">The<text:s/>private<text:s/>sector<text:s/>is<text:s/>willing<text:s/>to<text:s/>learn<text:s/>about<text:s/>renewables<text:s/>investment<text:s/></text:span><text:span text:style-name="T550_2">performance<text:s/>local<text:s/>geographies<text:s/>and<text:s/>governance<text:s/>in<text:s/>PICs.</text:span></text:p>
                </text:list-item>
                <text:list-item>
                  <text:p text:style-name="P551"><text:span text:style-name="T551_1">The<text:s/>investment<text:s/>climate<text:s/>in<text:s/>PICs<text:s/>improves<text:s/>and<text:s/>private<text:s/>investors<text:s/>are<text:s/>willing<text:s/>to<text:s/>increase<text:s/>financing<text:s/>for<text:s/>renewable<text:s/>energy<text:s/>in<text:s/>PICs.</text:span></text:p>
                </text:list-item>
              </text:list>
              <text:p text:style-name="P552"/>
              <text:p text:style-name="P553"/>
            </table:table-cell>
            <table:covered-table-cell/>
            <table:covered-table-cell/>
          </table:table-row>
        </table:table>
        <text:p text:style-name="P554"/>
        <text:p text:style-name="P555"><text:span text:style-name="T555_1">TIDES<text:s/>ToC</text:span></text:p>
        <text:p text:style-name="P556"><draw:frame svg:x="0cm" svg:y="0cm" svg:width="17.417cm" svg:height="9.119cm" draw:style-name="FR4" text:anchor-type="as-char" draw:z-index="0"><draw:image xlink:href="Pictures/image1.png" xlink:type="simple" xlink:show="embed" xlink:actuate="onLoad"/></draw:frame></text:p>
        <text:p text:style-name="P557"/>
        <text:p text:style-name="P558"><text:span text:style-name="T558_1">.</text:span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Aptos Narrow" svg:font-family="Aptos Narrow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x_msolistparagraph" style:family="paragraph" style:parent-style-name="Normal">
      <style:paragraph-properties fo:margin-left="1.27cm"/>
      <style:text-properties style:font-name="Aptos" style:font-name-asian="Calibri" style:font-name-complex="Aptos" fo:language-asian="en" fo:country-asian="GB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pf0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cf11" style:family="text" style:parent-style-name="Default_20_Paragraph_20_Font">
      <style:text-properties fo:font-style="italic" style:font-style-asian="italic" style:font-style-complex="italic" style:font-name="Segoe UI" fo:font-size="9pt" style:font-size-asian="9pt" style:font-name-complex="Segoe UI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rmal_20__28_Web_29_" style:display-name="Normal (Web)" style:family="paragraph" style:parent-style-name="Normal">
      <style:text-properties style:font-name="Times New Roman"/>
    </style:style>
    <style:style style:name="List1Level0" style:family="text">
      <style:text-properties style:font-name="Aptos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-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Aptos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Aptos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-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bullet text:bullet-char="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Symbol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-complex="Times New Roman"/>
    </style:style>
    <style:style style:name="List17Level1" style:family="text">
      <style:text-properties style:font-name="Symbol"/>
    </style:style>
    <style:style style:name="List17Level2" style:family="text">
      <style:text-properties style:font-name-complex="Times New Roman"/>
    </style:style>
    <style:style style:name="List17Level3" style:family="text">
      <style:text-properties style:font-name-complex="Times New Roman"/>
    </style:style>
    <style:style style:name="List17Level4" style:family="text">
      <style:text-properties style:font-name-complex="Times New Roman"/>
    </style:style>
    <style:style style:name="List17Level5" style:family="text">
      <style:text-properties style:font-name-complex="Times New Roman"/>
    </style:style>
    <style:style style:name="List17Level6" style:family="text">
      <style:text-properties style:font-name-complex="Times New Roman"/>
    </style:style>
    <style:style style:name="List17Level7" style:family="text">
      <style:text-properties style:font-name-complex="Times New Roman"/>
    </style:style>
    <style:style style:name="List17Level8" style:family="text">
      <style:text-properties style:font-name-complex="Times New Roman"/>
    </style: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8Level0" style:family="text">
      <style:text-properties style:font-name-complex="Times New Roman"/>
    </style:style>
    <style:style style:name="List18Level1" style:family="text">
      <style:text-properties style:font-name="Symbol"/>
    </style:style>
    <style:style style:name="List18Level2" style:family="text">
      <style:text-properties style:font-name="Wingdings"/>
    </style:style>
    <style:style style:name="List18Level3" style:family="text">
      <style:text-properties style:font-name-complex="Times New Roman"/>
    </style:style>
    <style:style style:name="List18Level4" style:family="text">
      <style:text-properties style:font-name-complex="Times New Roman"/>
    </style:style>
    <style:style style:name="List18Level5" style:family="text">
      <style:text-properties style:font-name-complex="Times New Roman"/>
    </style:style>
    <style:style style:name="List18Level6" style:family="text">
      <style:text-properties style:font-name-complex="Times New Roman"/>
    </style:style>
    <style:style style:name="List18Level7" style:family="text">
      <style:text-properties style:font-name-complex="Times New Roman"/>
    </style:style>
    <style:style style:name="List18Level8" style:family="text">
      <style:text-properties style:font-name-complex="Times New Roman"/>
    </style: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18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18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8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8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8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8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8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Arial" style:font-name-asian="Times New Roman" style:font-name-complex="Aria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-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fo:font-size="10pt" style:font-size-asian="10pt" style:font-size-complex="10pt" fo:font-weight="normal" style:font-weight-asian="normal" style:font-weight-complex="normal"/>
    </style:style>
    <style:style style:name="List24Level1" style:family="text">
      <style:text-properties style:font-name="Symbol"/>
    </style: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0pt" style:font-size-asian="10pt" style:font-size-complex="10pt" fo:font-weight="normal" style:font-weight-asian="normal" style:font-weight-complex="normal"/>
      </text:list-level-style-number>
      <text:list-level-style-bullet text:bullet-char="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number style:num-format="i" text:style-name="List24Level2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27Level0" style:family="text">
      <style:text-properties style:font-name="Symbol" style:font-name-asian="Times New Roman" style:font-name-complex="Aria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Aria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8">
      <text:list-level-style-number style:num-format="1" text:style-name="List28Level0" style:num-suffix="." text:level="1">
        <style:list-level-properties text:space-before="0cm" text:min-label-width="0.199cm" fo:text-align="start"/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Wingdings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" text:style-name="List32Level0" text:level="1">
        <style:list-level-properties text:space-before="0cm" text:min-label-width="0.199cm" fo:text-align="start"/>
        <style:text-properties style:font-name="Wingdings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Wingdings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" text:style-name="List33Level0" text:level="1">
        <style:list-level-properties text:space-before="0cm" text:min-label-width="0.199cm" fo:text-align="start"/>
        <style:text-properties style:font-name="Wingdings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Wingdings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" text:style-name="List34Level0" text:level="1">
        <style:list-level-properties text:space-before="0cm" text:min-label-width="0.199cm" fo:text-align="start"/>
        <style:text-properties style:font-name="Wingdings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Symbol" fo:font-size="10pt" style:font-size-asian="10pt"/>
    </style:style>
    <style:style style:name="List36Level1" style:family="text">
      <style:text-properties style:font-name="Courier New" fo:font-size="10pt" style:font-size-asian="10pt"/>
    </style:style>
    <style:style style:name="List36Level2" style:family="text">
      <style:text-properties style:font-name="Wingdings" fo:font-size="10pt" style:font-size-asian="10pt"/>
    </style:style>
    <style:style style:name="List36Level3" style:family="text">
      <style:text-properties style:font-name="Wingdings" fo:font-size="10pt" style:font-size-asian="10pt"/>
    </style:style>
    <style:style style:name="List36Level4" style:family="text">
      <style:text-properties style:font-name="Wingdings" fo:font-size="10pt" style:font-size-asian="10pt"/>
    </style:style>
    <style:style style:name="List36Level5" style:family="text">
      <style:text-properties style:font-name="Wingdings" fo:font-size="10pt" style:font-size-asian="10pt"/>
    </style:style>
    <style:style style:name="List36Level6" style:family="text">
      <style:text-properties style:font-name="Wingdings" fo:font-size="10pt" style:font-size-asian="10pt"/>
    </style:style>
    <style:style style:name="List36Level7" style:family="text">
      <style:text-properties style:font-name="Wingdings" fo:font-size="10pt" style:font-size-asian="10pt"/>
    </style:style>
    <style:style style:name="List36Level8" style:family="text">
      <style:text-properties style:font-name="Wingdings" fo:font-size="10pt" style:font-size-asian="10pt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7Level0" style:family="text">
      <style:text-properties style:font-name="Symbol" fo:font-size="10pt" style:font-size-asian="10pt"/>
    </style:style>
    <style:style style:name="List37Level1" style:family="text">
      <style:text-properties style:font-name="Courier New" fo:font-size="10pt" style:font-size-asian="10pt"/>
    </style:style>
    <style:style style:name="List37Level2" style:family="text">
      <style:text-properties style:font-name="Wingdings" fo:font-size="10pt" style:font-size-asian="10pt"/>
    </style:style>
    <style:style style:name="List37Level3" style:family="text">
      <style:text-properties style:font-name="Wingdings" fo:font-size="10pt" style:font-size-asian="10pt"/>
    </style:style>
    <style:style style:name="List37Level4" style:family="text">
      <style:text-properties style:font-name="Wingdings" fo:font-size="10pt" style:font-size-asian="10pt"/>
    </style:style>
    <style:style style:name="List37Level5" style:family="text">
      <style:text-properties style:font-name="Wingdings" fo:font-size="10pt" style:font-size-asian="10pt"/>
    </style:style>
    <style:style style:name="List37Level6" style:family="text">
      <style:text-properties style:font-name="Wingdings" fo:font-size="10pt" style:font-size-asian="10pt"/>
    </style:style>
    <style:style style:name="List37Level7" style:family="text">
      <style:text-properties style:font-name="Wingdings" fo:font-size="10pt" style:font-size-asian="10pt"/>
    </style:style>
    <style:style style:name="List37Level8" style:family="text">
      <style:text-properties style:font-name="Wingdings" fo:font-size="10pt" style:font-size-asian="10pt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Courier New" fo:font-size="10pt" style:font-size-asian="10pt"/>
    </style:style>
    <style:style style:name="List38Level2" style:family="text">
      <style:text-properties style:font-name="Wingdings" fo:font-size="10pt" style:font-size-asian="10pt"/>
    </style:style>
    <style:style style:name="List38Level3" style:family="text">
      <style:text-properties style:font-name="Wingdings" fo:font-size="10pt" style:font-size-asian="10pt"/>
    </style:style>
    <style:style style:name="List38Level4" style:family="text">
      <style:text-properties style:font-name="Wingdings" fo:font-size="10pt" style:font-size-asian="10pt"/>
    </style:style>
    <style:style style:name="List38Level5" style:family="text">
      <style:text-properties style:font-name="Wingdings" fo:font-size="10pt" style:font-size-asian="10pt"/>
    </style:style>
    <style:style style:name="List38Level6" style:family="text">
      <style:text-properties style:font-name="Wingdings" fo:font-size="10pt" style:font-size-asian="10pt"/>
    </style:style>
    <style:style style:name="List38Level7" style:family="text">
      <style:text-properties style:font-name="Wingdings" fo:font-size="10pt" style:font-size-asian="10pt"/>
    </style:style>
    <style:style style:name="List38Level8" style:family="text">
      <style:text-properties style:font-name="Wingdings" fo:font-size="10pt" style:font-size-asian="10pt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Courier New" fo:font-size="10pt" style:font-size-asian="10pt"/>
    </style:style>
    <style:style style:name="List39Level2" style:family="text">
      <style:text-properties style:font-name="Wingdings" fo:font-size="10pt" style:font-size-asian="10pt"/>
    </style:style>
    <style:style style:name="List39Level3" style:family="text">
      <style:text-properties style:font-name="Wingdings" fo:font-size="10pt" style:font-size-asian="10pt"/>
    </style:style>
    <style:style style:name="List39Level4" style:family="text">
      <style:text-properties style:font-name="Wingdings" fo:font-size="10pt" style:font-size-asian="10pt"/>
    </style:style>
    <style:style style:name="List39Level5" style:family="text">
      <style:text-properties style:font-name="Wingdings" fo:font-size="10pt" style:font-size-asian="10pt"/>
    </style:style>
    <style:style style:name="List39Level6" style:family="text">
      <style:text-properties style:font-name="Wingdings" fo:font-size="10pt" style:font-size-asian="10pt"/>
    </style:style>
    <style:style style:name="List39Level7" style:family="text">
      <style:text-properties style:font-name="Wingdings" fo:font-size="10pt" style:font-size-asian="10pt"/>
    </style:style>
    <style:style style:name="List39Level8" style:family="text">
      <style:text-properties style:font-name="Wingdings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0Level0" style:family="text">
      <style:text-properties style:font-name="Symbol" fo:font-size="10pt" style:font-size-asian="10pt"/>
    </style:style>
    <style:style style:name="List40Level1" style:family="text">
      <style:text-properties style:font-name="Courier New" fo:font-size="10pt" style:font-size-asian="10pt"/>
    </style:style>
    <style:style style:name="List40Level2" style:family="text">
      <style:text-properties style:font-name="Wingdings" fo:font-size="10pt" style:font-size-asian="10pt"/>
    </style:style>
    <style:style style:name="List40Level3" style:family="text">
      <style:text-properties style:font-name="Wingdings" fo:font-size="10pt" style:font-size-asian="10pt"/>
    </style:style>
    <style:style style:name="List40Level4" style:family="text">
      <style:text-properties style:font-name="Wingdings" fo:font-size="10pt" style:font-size-asian="10pt"/>
    </style:style>
    <style:style style:name="List40Level5" style:family="text">
      <style:text-properties style:font-name="Wingdings" fo:font-size="10pt" style:font-size-asian="10pt"/>
    </style:style>
    <style:style style:name="List40Level6" style:family="text">
      <style:text-properties style:font-name="Wingdings" fo:font-size="10pt" style:font-size-asian="10pt"/>
    </style:style>
    <style:style style:name="List40Level7" style:family="text">
      <style:text-properties style:font-name="Wingdings" fo:font-size="10pt" style:font-size-asian="10pt"/>
    </style:style>
    <style:style style:name="List40Level8" style:family="text">
      <style:text-properties style:font-name="Wingdings" fo:font-size="10pt" style:font-size-asian="10pt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1Level0" style:family="text">
      <style:text-properties style:font-name="Symbol" fo:font-size="10pt" style:font-size-asian="10pt"/>
    </style:style>
    <style:style style:name="List41Level1" style:family="text">
      <style:text-properties style:font-name="Courier New" fo:font-size="10pt" style:font-size-asian="10pt"/>
    </style:style>
    <style:style style:name="List41Level2" style:family="text">
      <style:text-properties style:font-name="Wingdings" fo:font-size="10pt" style:font-size-asian="10pt"/>
    </style:style>
    <style:style style:name="List41Level3" style:family="text">
      <style:text-properties style:font-name="Wingdings" fo:font-size="10pt" style:font-size-asian="10pt"/>
    </style:style>
    <style:style style:name="List41Level4" style:family="text">
      <style:text-properties style:font-name="Wingdings" fo:font-size="10pt" style:font-size-asian="10pt"/>
    </style:style>
    <style:style style:name="List41Level5" style:family="text">
      <style:text-properties style:font-name="Wingdings" fo:font-size="10pt" style:font-size-asian="10pt"/>
    </style:style>
    <style:style style:name="List41Level6" style:family="text">
      <style:text-properties style:font-name="Wingdings" fo:font-size="10pt" style:font-size-asian="10pt"/>
    </style:style>
    <style:style style:name="List41Level7" style:family="text">
      <style:text-properties style:font-name="Wingdings" fo:font-size="10pt" style:font-size-asian="10pt"/>
    </style:style>
    <style:style style:name="List41Level8" style:family="text">
      <style:text-properties style:font-name="Wingdings" fo:font-size="10pt" style:font-size-asian="10pt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2Level0" style:family="text">
      <style:text-properties style:font-name="Symbol" fo:font-size="10pt" style:font-size-asian="10pt"/>
    </style:style>
    <style:style style:name="List42Level1" style:family="text">
      <style:text-properties style:font-name="Courier New" fo:font-size="10pt" style:font-size-asian="10pt"/>
    </style:style>
    <style:style style:name="List42Level2" style:family="text">
      <style:text-properties style:font-name="Wingdings" fo:font-size="10pt" style:font-size-asian="10pt"/>
    </style:style>
    <style:style style:name="List42Level3" style:family="text">
      <style:text-properties style:font-name="Wingdings" fo:font-size="10pt" style:font-size-asian="10pt"/>
    </style:style>
    <style:style style:name="List42Level4" style:family="text">
      <style:text-properties style:font-name="Wingdings" fo:font-size="10pt" style:font-size-asian="10pt"/>
    </style:style>
    <style:style style:name="List42Level5" style:family="text">
      <style:text-properties style:font-name="Wingdings" fo:font-size="10pt" style:font-size-asian="10pt"/>
    </style:style>
    <style:style style:name="List42Level6" style:family="text">
      <style:text-properties style:font-name="Wingdings" fo:font-size="10pt" style:font-size-asian="10pt"/>
    </style:style>
    <style:style style:name="List42Level7" style:family="text">
      <style:text-properties style:font-name="Wingdings" fo:font-size="10pt" style:font-size-asian="10pt"/>
    </style:style>
    <style:style style:name="List42Level8" style:family="text">
      <style:text-properties style:font-name="Wingdings" fo:font-size="10pt" style:font-size-asian="10pt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3Level0" style:family="text">
      <style:text-properties style:font-name="Symbol" fo:font-size="10pt" style:font-size-asian="10pt"/>
    </style:style>
    <style:style style:name="List43Level1" style:family="text">
      <style:text-properties style:font-name="Courier New" fo:font-size="10pt" style:font-size-asian="10pt"/>
    </style:style>
    <style:style style:name="List43Level2" style:family="text">
      <style:text-properties style:font-name="Wingdings" fo:font-size="10pt" style:font-size-asian="10pt"/>
    </style:style>
    <style:style style:name="List43Level3" style:family="text">
      <style:text-properties style:font-name="Wingdings" fo:font-size="10pt" style:font-size-asian="10pt"/>
    </style:style>
    <style:style style:name="List43Level4" style:family="text">
      <style:text-properties style:font-name="Wingdings" fo:font-size="10pt" style:font-size-asian="10pt"/>
    </style:style>
    <style:style style:name="List43Level5" style:family="text">
      <style:text-properties style:font-name="Wingdings" fo:font-size="10pt" style:font-size-asian="10pt"/>
    </style:style>
    <style:style style:name="List43Level6" style:family="text">
      <style:text-properties style:font-name="Wingdings" fo:font-size="10pt" style:font-size-asian="10pt"/>
    </style:style>
    <style:style style:name="List43Level7" style:family="text">
      <style:text-properties style:font-name="Wingdings" fo:font-size="10pt" style:font-size-asian="10pt"/>
    </style:style>
    <style:style style:name="List43Level8" style:family="text">
      <style:text-properties style:font-name="Wingdings" fo:font-size="10pt" style:font-size-asian="10pt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4Level0" style:family="text">
      <style:text-properties style:font-name="Symbol"/>
    </style:style>
    <style:style style:name="List44Level1" style:family="text">
      <style:text-properties style:font-name="Courier New" style:font-name-complex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 style:font-name-complex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 style:font-name-complex="Courier New"/>
    </style:style>
    <style:style style:name="List44Level8" style:family="text">
      <style:text-properties style:font-name="Wingdings"/>
    </style:style>
    <text:list-style style:name="LS44">
      <text:list-level-style-bullet text:bullet-char="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5Level0" style:family="text">
      <style:text-properties style:font-name="Wingdings"/>
    </style:style>
    <style:style style:name="List45Level1" style:family="text">
      <style:text-properties style:font-name="Courier New" style:font-name-complex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 style:font-name-complex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 style:font-name-complex="Courier New"/>
    </style:style>
    <style:style style:name="List45Level8" style:family="text">
      <style:text-properties style:font-name="Wingdings"/>
    </style:style>
    <text:list-style style:name="LS45">
      <text:list-level-style-bullet text:bullet-char="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style:font-name="Symbol"/>
    </style:style>
    <style:style style:name="List46Level1" style:family="text">
      <style:text-properties style:font-name="Courier New" style:font-name-complex="Times New Roman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Times New Roman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Times New Roman"/>
    </style:style>
    <style:style style:name="List46Level8" style:family="text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7Level0" style:family="text">
      <style:text-properties style:font-name="Symbol"/>
    </style:style>
    <style:style style:name="List47Level1" style:family="text">
      <style:text-properties style:font-name="Courier New" style:font-name-complex="Times New Roman"/>
    </style:style>
    <style:style style:name="List47Level2" style:family="text">
      <style:text-properties style:font-name="Wingdings"/>
    </style:style>
    <style:style style:name="List47Level3" style:family="text">
      <style:text-properties style:font-name="Symbol"/>
    </style:style>
    <style:style style:name="List47Level4" style:family="text">
      <style:text-properties style:font-name="Courier New" style:font-name-complex="Times New Roman"/>
    </style:style>
    <style:style style:name="List47Level5" style:family="text">
      <style:text-properties style:font-name="Wingdings"/>
    </style:style>
    <style:style style:name="List47Level6" style:family="text">
      <style:text-properties style:font-name="Symbol"/>
    </style:style>
    <style:style style:name="List47Level7" style:family="text">
      <style:text-properties style:font-name="Courier New" style:font-name-complex="Times New Roman"/>
    </style:style>
    <style:style style:name="List47Level8" style:family="text">
      <style:text-properties style:font-name="Wingdings"/>
    </style:style>
    <text:list-style style:name="LS47">
      <text:list-level-style-bullet text:bullet-char="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8Level0" style:family="text">
      <style:text-properties style:font-name="Symbol"/>
    </style:style>
    <style:style style:name="List48Level1" style:family="text">
      <style:text-properties style:font-name="Courier New" style:font-name-complex="Times New Roman"/>
    </style:style>
    <style:style style:name="List48Level2" style:family="text">
      <style:text-properties style:font-name="Wingdings"/>
    </style:style>
    <style:style style:name="List48Level3" style:family="text">
      <style:text-properties style:font-name="Symbol"/>
    </style:style>
    <style:style style:name="List48Level4" style:family="text">
      <style:text-properties style:font-name="Courier New" style:font-name-complex="Times New Roman"/>
    </style:style>
    <style:style style:name="List48Level5" style:family="text">
      <style:text-properties style:font-name="Wingdings"/>
    </style:style>
    <style:style style:name="List48Level6" style:family="text">
      <style:text-properties style:font-name="Symbol"/>
    </style:style>
    <style:style style:name="List48Level7" style:family="text">
      <style:text-properties style:font-name="Courier New" style:font-name-complex="Times New Roman"/>
    </style:style>
    <style:style style:name="List48Level8" style:family="text">
      <style:text-properties style:font-name="Wingdings"/>
    </style:style>
    <text:list-style style:name="LS48">
      <text:list-level-style-bullet text:bullet-char="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9Level0" style:family="text">
      <style:text-properties style:font-name="Symbol"/>
    </style:style>
    <style:style style:name="List49Level1" style:family="text">
      <style:text-properties style:font-name="Courier New" style:font-name-complex="Times New Roman"/>
    </style:style>
    <style:style style:name="List49Level2" style:family="text">
      <style:text-properties style:font-name="Wingdings"/>
    </style:style>
    <style:style style:name="List49Level3" style:family="text">
      <style:text-properties style:font-name="Symbol"/>
    </style:style>
    <style:style style:name="List49Level4" style:family="text">
      <style:text-properties style:font-name="Courier New" style:font-name-complex="Times New Roman"/>
    </style:style>
    <style:style style:name="List49Level5" style:family="text">
      <style:text-properties style:font-name="Wingdings"/>
    </style:style>
    <style:style style:name="List49Level6" style:family="text">
      <style:text-properties style:font-name="Symbol"/>
    </style:style>
    <style:style style:name="List49Level7" style:family="text">
      <style:text-properties style:font-name="Courier New" style:font-name-complex="Times New Roman"/>
    </style:style>
    <style:style style:name="List49Level8" style:family="text">
      <style:text-properties style:font-name="Wingdings"/>
    </style:style>
    <text:list-style style:name="LS49">
      <text:list-level-style-bullet text:bullet-char="" text:style-name="List4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0Level0" style:family="text">
      <style:text-properties style:font-name="Symbol"/>
    </style:style>
    <style:style style:name="List50Level1" style:family="text">
      <style:text-properties style:font-name="Courier New" style:font-name-complex="Times New Roman"/>
    </style:style>
    <style:style style:name="List50Level2" style:family="text">
      <style:text-properties style:font-name="Wingdings"/>
    </style:style>
    <style:style style:name="List50Level3" style:family="text">
      <style:text-properties style:font-name="Symbol"/>
    </style:style>
    <style:style style:name="List50Level4" style:family="text">
      <style:text-properties style:font-name="Courier New" style:font-name-complex="Times New Roman"/>
    </style:style>
    <style:style style:name="List50Level5" style:family="text">
      <style:text-properties style:font-name="Wingdings"/>
    </style:style>
    <style:style style:name="List50Level6" style:family="text">
      <style:text-properties style:font-name="Symbol"/>
    </style:style>
    <style:style style:name="List50Level7" style:family="text">
      <style:text-properties style:font-name="Courier New" style:font-name-complex="Times New Roman"/>
    </style:style>
    <style:style style:name="List50Level8" style:family="text">
      <style:text-properties style:font-name="Wingdings"/>
    </style:style>
    <text:list-style style:name="LS50">
      <text:list-level-style-bullet text:bullet-char="" text:style-name="List5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5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5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5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1Level0" style:family="text">
      <style:text-properties style:font-name="Symbol"/>
    </style:style>
    <style:style style:name="List51Level1" style:family="text">
      <style:text-properties style:font-name="Courier New" style:font-name-complex="Times New Roman"/>
    </style:style>
    <style:style style:name="List51Level2" style:family="text">
      <style:text-properties style:font-name="Wingdings"/>
    </style:style>
    <style:style style:name="List51Level3" style:family="text">
      <style:text-properties style:font-name="Symbol"/>
    </style:style>
    <style:style style:name="List51Level4" style:family="text">
      <style:text-properties style:font-name="Courier New" style:font-name-complex="Times New Roman"/>
    </style:style>
    <style:style style:name="List51Level5" style:family="text">
      <style:text-properties style:font-name="Wingdings"/>
    </style:style>
    <style:style style:name="List51Level6" style:family="text">
      <style:text-properties style:font-name="Symbol"/>
    </style:style>
    <style:style style:name="List51Level7" style:family="text">
      <style:text-properties style:font-name="Courier New" style:font-name-complex="Times New Roman"/>
    </style:style>
    <style:style style:name="List51Level8" style:family="text">
      <style:text-properties style:font-name="Wingdings"/>
    </style:style>
    <text:list-style style:name="LS51">
      <text:list-level-style-bullet text:bullet-char="" text:style-name="List5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5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5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5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2Level0" style:family="text">
      <style:text-properties style:font-name="Symbol" fo:font-size="10pt" style:font-size-asian="10pt"/>
    </style:style>
    <style:style style:name="List52Level1" style:family="text">
      <style:text-properties style:font-name="Courier New" fo:font-size="10pt" style:font-size-asian="10pt"/>
    </style:style>
    <style:style style:name="List52Level2" style:family="text">
      <style:text-properties style:font-name="Wingdings" fo:font-size="10pt" style:font-size-asian="10pt"/>
    </style:style>
    <style:style style:name="List52Level3" style:family="text">
      <style:text-properties style:font-name="Wingdings" fo:font-size="10pt" style:font-size-asian="10pt"/>
    </style:style>
    <style:style style:name="List52Level4" style:family="text">
      <style:text-properties style:font-name="Wingdings" fo:font-size="10pt" style:font-size-asian="10pt"/>
    </style:style>
    <style:style style:name="List52Level5" style:family="text">
      <style:text-properties style:font-name="Wingdings" fo:font-size="10pt" style:font-size-asian="10pt"/>
    </style:style>
    <style:style style:name="List52Level6" style:family="text">
      <style:text-properties style:font-name="Wingdings" fo:font-size="10pt" style:font-size-asian="10pt"/>
    </style:style>
    <style:style style:name="List52Level7" style:family="text">
      <style:text-properties style:font-name="Wingdings" fo:font-size="10pt" style:font-size-asian="10pt"/>
    </style:style>
    <style:style style:name="List52Level8" style:family="text">
      <style:text-properties style:font-name="Wingdings" fo:font-size="10pt" style:font-size-asian="10pt"/>
    </style:style>
    <text:list-style style:name="LS52">
      <text:list-level-style-bullet text:bullet-char="" text:style-name="List5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3Level0" style:family="text">
      <style:text-properties style:font-name="Arial" fo:font-size="10pt" style:font-name-asian="Times New Roman" style:font-size-asian="10pt" style:font-name-complex="Arial"/>
    </style:style>
    <style:style style:name="List53Level1" style:family="text">
      <style:text-properties style:font-name="Courier New" fo:font-size="10pt" style:font-size-asian="10pt"/>
    </style:style>
    <style:style style:name="List53Level2" style:family="text">
      <style:text-properties style:font-name="Wingdings" fo:font-size="10pt" style:font-size-asian="10pt"/>
    </style:style>
    <style:style style:name="List53Level3" style:family="text">
      <style:text-properties style:font-name="Wingdings" fo:font-size="10pt" style:font-size-asian="10pt"/>
    </style:style>
    <style:style style:name="List53Level4" style:family="text">
      <style:text-properties style:font-name="Wingdings" fo:font-size="10pt" style:font-size-asian="10pt"/>
    </style:style>
    <style:style style:name="List53Level5" style:family="text">
      <style:text-properties style:font-name="Wingdings" fo:font-size="10pt" style:font-size-asian="10pt"/>
    </style:style>
    <style:style style:name="List53Level6" style:family="text">
      <style:text-properties style:font-name="Wingdings" fo:font-size="10pt" style:font-size-asian="10pt"/>
    </style:style>
    <style:style style:name="List53Level7" style:family="text">
      <style:text-properties style:font-name="Wingdings" fo:font-size="10pt" style:font-size-asian="10pt"/>
    </style:style>
    <style:style style:name="List53Level8" style:family="text">
      <style:text-properties style:font-name="Wingdings" fo:font-size="10pt" style:font-size-asian="10pt"/>
    </style:style>
    <text:list-style style:name="LS53">
      <text:list-level-style-number style:num-format="1" text:style-name="List5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fo:font-size="10pt" style:font-name-asian="Times New Roman" style:font-size-asian="10pt" style:font-name-complex="Arial"/>
      </text:list-level-style-number>
      <text:list-level-style-bullet text:bullet-char="o" text:style-name="List5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54">
      <text:list-level-style-number style:num-format="1" text:style-name="List5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5">
      <text:list-level-style-number style:num-format="1" text:style-name="List5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6Level0" style:family="text">
      <style:text-properties style:font-name="Arial" style:font-name-asian="Times New Roman" style:font-name-complex="Arial"/>
    </style:style>
    <style:style style:name="List56Level1" style:family="text">
      <style:text-properties style:font-name="Courier New" style:font-name-complex="Courier New"/>
    </style:style>
    <style:style style:name="List56Level2" style:family="text">
      <style:text-properties style:font-name="Wingdings"/>
    </style:style>
    <style:style style:name="List56Level3" style:family="text">
      <style:text-properties style:font-name="Symbol"/>
    </style:style>
    <style:style style:name="List56Level4" style:family="text">
      <style:text-properties style:font-name="Courier New" style:font-name-complex="Courier New"/>
    </style:style>
    <style:style style:name="List56Level5" style:family="text">
      <style:text-properties style:font-name="Wingdings"/>
    </style:style>
    <style:style style:name="List56Level6" style:family="text">
      <style:text-properties style:font-name="Symbol"/>
    </style:style>
    <style:style style:name="List56Level7" style:family="text">
      <style:text-properties style:font-name="Courier New" style:font-name-complex="Courier New"/>
    </style:style>
    <style:style style:name="List56Level8" style:family="text">
      <style:text-properties style:font-name="Wingdings"/>
    </style:style>
    <text:list-style style:name="LS56">
      <text:list-level-style-bullet text:bullet-char="-" text:style-name="List5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5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57">
      <text:list-level-style-number style:num-format="1" text:style-name="List5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5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5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5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5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5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5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5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5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58Level0" style:family="text">
      <style:text-properties style:font-name="Symbol" fo:font-size="10pt" style:font-size-asian="10pt"/>
    </style:style>
    <style:style style:name="List58Level1" style:family="text">
      <style:text-properties style:font-name="Courier New" fo:font-size="10pt" style:font-size-asian="10pt"/>
    </style:style>
    <style:style style:name="List58Level2" style:family="text">
      <style:text-properties style:font-name="Wingdings" fo:font-size="10pt" style:font-size-asian="10pt"/>
    </style:style>
    <style:style style:name="List58Level3" style:family="text">
      <style:text-properties style:font-name="Wingdings" fo:font-size="10pt" style:font-size-asian="10pt"/>
    </style:style>
    <style:style style:name="List58Level4" style:family="text">
      <style:text-properties style:font-name="Wingdings" fo:font-size="10pt" style:font-size-asian="10pt"/>
    </style:style>
    <style:style style:name="List58Level5" style:family="text">
      <style:text-properties style:font-name="Wingdings" fo:font-size="10pt" style:font-size-asian="10pt"/>
    </style:style>
    <style:style style:name="List58Level6" style:family="text">
      <style:text-properties style:font-name="Wingdings" fo:font-size="10pt" style:font-size-asian="10pt"/>
    </style:style>
    <style:style style:name="List58Level7" style:family="text">
      <style:text-properties style:font-name="Wingdings" fo:font-size="10pt" style:font-size-asian="10pt"/>
    </style:style>
    <style:style style:name="List58Level8" style:family="text">
      <style:text-properties style:font-name="Wingdings" fo:font-size="10pt" style:font-size-asian="10pt"/>
    </style:style>
    <text:list-style style:name="LS58">
      <text:list-level-style-bullet text:bullet-char="" text:style-name="List5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9Level0" style:family="text">
      <style:text-properties style:font-name="Symbol"/>
    </style:style>
    <style:style style:name="List59Level1" style:family="text">
      <style:text-properties style:font-name="Courier New" style:font-name-complex="Courier New"/>
    </style:style>
    <style:style style:name="List59Level2" style:family="text">
      <style:text-properties style:font-name="Wingdings"/>
    </style:style>
    <style:style style:name="List59Level3" style:family="text">
      <style:text-properties style:font-name="Symbol"/>
    </style:style>
    <style:style style:name="List59Level4" style:family="text">
      <style:text-properties style:font-name="Courier New" style:font-name-complex="Courier New"/>
    </style:style>
    <style:style style:name="List59Level5" style:family="text">
      <style:text-properties style:font-name="Wingdings"/>
    </style:style>
    <style:style style:name="List59Level6" style:family="text">
      <style:text-properties style:font-name="Symbol"/>
    </style:style>
    <style:style style:name="List59Level7" style:family="text">
      <style:text-properties style:font-name="Courier New" style:font-name-complex="Courier New"/>
    </style:style>
    <style:style style:name="List59Level8" style:family="text">
      <style:text-properties style:font-name="Wingdings"/>
    </style:style>
    <text:list-style style:name="LS59">
      <text:list-level-style-bullet text:bullet-char="" text:style-name="List59Level0" text:level="1">
        <style:list-level-properties text:space-before="0cm" text:min-label-width="0.3cm" fo:text-align="start"/>
        <style:text-properties style:font-name="Symbol"/>
      </text:list-level-style-bullet>
      <text:list-level-style-bullet text:bullet-char="o" text:style-name="List5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MasterPage1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>
      <style:paragraph-properties fo:text-align="right"/>
    </style:style>
    <style:style style:name="T3_1" style:family="text">
      <style:text-properties fo:font-size="10pt" style:font-size-asian="10pt" style:font-size-complex="10pt"/>
    </style:style>
    <style:style style:name="P4" style:family="paragraph" style:parent-style-name="Footer"/>
    <style:page-layout style:name="pm2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5" style:family="paragraph" style:parent-style-name="Header"/>
    <style:style style:name="FR2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6" style:family="paragraph" style:parent-style-name="Normal"/>
    <style:style style:name="T6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7" style:family="paragraph" style:parent-style-name="Footer">
      <style:paragraph-properties fo:text-align="right"/>
    </style:style>
    <style:style style:name="T7_1" style:family="text">
      <style:text-properties fo:font-size="10pt" style:font-size-asian="10pt" style:font-size-complex="10pt"/>
    </style:style>
    <style:style style:name="P8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text:span text:style-name="T3_1"><text:page-number text:select-page="current"/></text:span></text:p>
        <text:p text:style-name="P4"/>
      </style:footer>
    </style:master-page>
    <style:master-page style:name="MasterPage1" style:page-layout-name="pm2">
      <style:header>
        <text:p text:style-name="P5"><draw:frame svg:x="0cm" svg:y="0.002cm" svg:width="1.233cm" svg:height="1.233cm" draw:style-name="FR2" text:anchor-type="char" draw:z-index="4"><draw:text-box fo:min-height="1.233cm"><text:p text:style-name="P6"><text:span text:style-name="T6_1">OFFICIAL</text:span></text:p></draw:text-box><svg:desc>OFFICIAL</svg:desc></draw:frame></text:p>
      </style:header>
      <style:footer>
        <text:p text:style-name="P7"><text:span text:style-name="T7_1"><text:page-number text:select-page="current"/></text:span></text:p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Asgar Qadri</meta:initial-creator>
    <meta:creation-date>2026-06-23T14:49:00</meta:creation-date>
    <dc:creator>Asgar Qadri</dc:creator>
    <dc:date>2026-06-23T14:49:00</dc:date>
    <meta:editing-cycles>2</meta:editing-cycles>
    <meta:editing-duration>PT2M</meta:editing-duration>
    <meta:document-statistic meta:page-count="20" meta:paragraph-count="492" meta:row-count="1301" meta:word-count="9363" meta:character-count="63551" meta:non-whitespace-character-count="54680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mplianceAssetId"/>
    <meta:user-defined meta:name="ContentTypeId">0x010100A9E804AD2130B047BEB1B1355903FA590700BA76CF2D9551E748A045974979092A42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  <meta:user-defined meta:name="SharedWithUsers">484;#Aalan Ahmad</meta:user-defined>
    <meta:user-defined meta:name="TemplateUrl"/>
    <meta:user-defined meta:name="TriggerFlowInfo"/>
    <meta:user-defined meta:name="xd_ProgID"/>
    <meta:user-defined meta:name="xd_Signature" meta:value-type="boolean">false</meta:user-defined>
    <meta:user-defined meta:name="_ExtendedDescription"/>
  </office:meta>
</office:document-meta>
</file>