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 fo:font-size="11pt" style:font-size-asian="11pt" style:font-name-complex="Arial" style:font-size-complex="11pt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8.389cm"/>
    </style:style>
    <style:style style:name="Column2" style:family="table-column">
      <style:table-column-properties style:column-width="3.62cm"/>
    </style:style>
    <style:style style:name="Column3" style:family="table-column">
      <style:table-column-properties style:column-width="3.895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Arial" style:font-size-asian="11pt" style:font-name-complex="Arial" style:font-size-complex="11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166cm"/>
    </style:style>
    <style:style style:name="Column5" style:family="table-column">
      <style:table-column-properties style:column-width="2.217cm"/>
    </style:style>
    <style:style style:name="Column6" style:family="table-column">
      <style:table-column-properties style:column-width="2.106cm"/>
    </style:style>
    <style:style style:name="Column7" style:family="table-column">
      <style:table-column-properties style:column-width="1.402cm"/>
    </style:style>
    <style:style style:name="Column8" style:family="table-column">
      <style:table-column-properties style:column-width="1.402cm"/>
    </style:style>
    <style:style style:name="Column9" style:family="table-column">
      <style:table-column-properties style:column-width="1.402cm"/>
    </style:style>
    <style:style style:name="Column10" style:family="table-column">
      <style:table-column-properties style:column-width="1.402cm"/>
    </style:style>
    <style:style style:name="Column11" style:family="table-column">
      <style:table-column-properties style:column-width="1.402cm"/>
    </style:style>
    <style:style style:name="Column12" style:family="table-column">
      <style:table-column-properties style:column-width="1.402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529cm"/>
    </style:style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29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5" style:family="paragraph" style:parent-style-name="TOC_20_Heading"/>
    <style:style style:name="T45_1" style:family="text">
      <style:text-properties style:font-name="Arial" style:font-name-complex="Arial"/>
    </style:style>
    <style:style style:name="P46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46_1" style:family="text">
      <style:text-properties style:font-name-complex="Arial" fo:font-weight="bold" style:font-weight-asian="bold"/>
    </style:style>
    <style:style style:name="T46_2" style:family="text"/>
    <style:style style:name="P47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47_1" style:family="text">
      <style:text-properties style:font-name-complex="Arial"/>
    </style:style>
    <style:style style:name="T47_2" style:family="text"/>
    <style:style style:name="P48" style:family="paragraph" style:parent-style-name="Toc_20_3">
      <style:paragraph-properties>
        <style:tab-stops>
          <style:tab-stop style:type="right" style:leader-style="dotted" style:leader-text="." style:position="15.057cm"/>
        </style:tab-stops>
      </style:paragraph-properties>
    </style:style>
    <style:style style:name="T48_1" style:family="text">
      <style:text-properties style:font-name-complex="Arial"/>
    </style:style>
    <style:style style:name="T48_2" style:family="text"/>
    <style:style style:name="P49" style:family="paragraph" style:parent-style-name="Toc_20_3">
      <style:paragraph-properties>
        <style:tab-stops>
          <style:tab-stop style:type="right" style:leader-style="dotted" style:leader-text="." style:position="15.057cm"/>
        </style:tab-stops>
      </style:paragraph-properties>
    </style:style>
    <style:style style:name="T49_1" style:family="text">
      <style:text-properties style:font-name-complex="Arial" fo:language="en" fo:country="US"/>
    </style:style>
    <style:style style:name="T49_2" style:family="text"/>
    <style:style style:name="P50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50_1" style:family="text">
      <style:text-properties style:font-name-complex="Arial"/>
    </style:style>
    <style:style style:name="T50_2" style:family="text"/>
    <style:style style:name="P51" style:family="paragraph" style:parent-style-name="Toc_20_3">
      <style:paragraph-properties>
        <style:tab-stops>
          <style:tab-stop style:type="right" style:leader-style="dotted" style:leader-text="." style:position="15.057cm"/>
        </style:tab-stops>
      </style:paragraph-properties>
    </style:style>
    <style:style style:name="T51_1" style:family="text">
      <style:text-properties style:font-name-complex="Arial" fo:font-weight="bold" style:font-weight-asian="bold"/>
    </style:style>
    <style:style style:name="T51_2" style:family="text"/>
    <style:style style:name="P52" style:family="paragraph" style:parent-style-name="Toc_20_3">
      <style:paragraph-properties>
        <style:tab-stops>
          <style:tab-stop style:type="right" style:leader-style="dotted" style:leader-text="." style:position="15.057cm"/>
        </style:tab-stops>
      </style:paragraph-properties>
    </style:style>
    <style:style style:name="T52_1" style:family="text">
      <style:text-properties style:font-name-complex="Arial" fo:font-weight="bold" style:font-weight-asian="bold" style:font-weight-complex="bold"/>
    </style:style>
    <style:style style:name="T52_2" style:family="text"/>
    <style:style style:name="P53" style:family="paragraph" style:parent-style-name="Toc_20_3">
      <style:paragraph-properties>
        <style:tab-stops>
          <style:tab-stop style:type="right" style:leader-style="dotted" style:leader-text="." style:position="15.057cm"/>
        </style:tab-stops>
      </style:paragraph-properties>
    </style:style>
    <style:style style:name="T53_1" style:family="text">
      <style:text-properties style:font-name-complex="Arial" fo:font-weight="bold" style:font-weight-asian="bold" style:font-weight-complex="bold"/>
    </style:style>
    <style:style style:name="T53_2" style:family="text"/>
    <style:style style:name="P54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54_1" style:family="text">
      <style:text-properties style:font-name-complex="Arial"/>
    </style:style>
    <style:style style:name="T54_2" style:family="text"/>
    <style:style style:name="P55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55_1" style:family="text">
      <style:text-properties style:font-name-complex="Arial"/>
    </style:style>
    <style:style style:name="T55_2" style:family="text"/>
    <style:style style:name="P56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56_1" style:family="text">
      <style:text-properties style:font-name-complex="Arial"/>
    </style:style>
    <style:style style:name="T56_2" style:family="text"/>
    <style:style style:name="P57" style:family="paragraph" style:parent-style-name="Toc_20_2">
      <style:paragraph-properties>
        <style:tab-stops>
          <style:tab-stop style:type="right" style:leader-style="dotted" style:leader-text="." style:position="15.48cm"/>
        </style:tab-stops>
      </style:paragraph-properties>
    </style:style>
    <style:style style:name="T57_1" style:family="text">
      <style:text-properties style:font-name-complex="Arial"/>
    </style:style>
    <style:style style:name="T57_2" style:family="text"/>
    <style:style style:name="P58" style:family="paragraph" style:parent-style-name="Normal"/>
    <style:style style:name="P59" style:family="paragraph" style:parent-style-name="Normal">
      <style:text-properties fo:font-size="11pt" style:font-size-asian="11pt" style:font-name-complex="Arial" style:font-size-complex="11pt"/>
    </style:style>
    <style:style style:name="P60" style:family="paragraph" style:parent-style-name="Normal">
      <style:paragraph-properties fo:break-before="page"/>
    </style:style>
    <style:style style:name="P61" style:family="paragraph" style:parent-style-name="Normal">
      <style:paragraph-properties fo:keep-with-next="always"/>
    </style:style>
    <style:style style:name="T61_1" style:family="text">
      <style:text-properties fo:font-size="11pt" style:font-size-asian="11pt" style:font-name-complex="Arial" style:font-size-complex="11pt" fo:font-weight="bold" style:font-weight-asian="bold"/>
    </style:style>
    <style:style style:name="P62" style:family="paragraph" style:parent-style-name="Heading_20_2"/>
    <style:style style:name="T62_1" style:family="text">
      <style:text-properties fo:font-style="normal" style:font-style-asian="normal" fo:font-size="11pt" style:font-size-asian="11pt" style:font-name-complex="Arial" style:font-size-complex="11pt"/>
    </style:style>
    <style:style style:name="P6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4" style:family="paragraph" style:parent-style-name="Normal"/>
    <style:style style:name="T64_1" style:family="text">
      <style:text-properties fo:color="#000000" fo:font-size="11pt" style:font-size-asian="11pt" style:font-name-complex="Arial" style:font-size-complex="11pt"/>
    </style:style>
    <style:style style:name="T64_2" style:family="text">
      <style:text-properties fo:color="#000000" fo:font-size="11pt" style:font-size-asian="11pt" style:font-name-complex="Arial" style:font-size-complex="11pt"/>
    </style:style>
    <style:style style:name="T64_3" style:family="text" style:parent-style-name="Normal">
      <style:text-properties fo:color="#000000" fo:font-size="11pt" style:font-size-asian="11pt" style:font-name-complex="Arial" style:font-size-complex="11pt"/>
    </style:style>
    <style:style style:name="P65" style:family="paragraph" style:parent-style-name="Footnote_20_text"/>
    <style:style style:name="T65_1" style:family="text">
      <style:text-properties fo:font-size="8pt" style:font-size-asian="8pt" style:font-size-complex="8pt"/>
    </style:style>
    <style:style style:name="T65_2" style:family="text">
      <style:text-properties fo:font-size="8pt" style:font-size-asian="8pt" style:font-size-complex="8pt"/>
    </style:style>
    <style:style style:name="T65_3" style:family="text">
      <style:text-properties fo:font-size="8pt" style:font-size-asian="8pt" style:font-size-complex="8pt"/>
    </style:style>
    <style:style style:name="T65_4" style:family="text">
      <style:text-properties fo:color="#000000" fo:font-size="11pt" style:font-size-asian="11pt" style:font-name-complex="Arial" style:font-size-complex="11pt"/>
    </style:style>
    <style:style style:name="T65_5" style:family="text">
      <style:text-properties fo:color="#000000" fo:font-size="11pt" style:font-size-asian="11pt" style:font-name-complex="Arial" style:font-size-complex="11pt"/>
    </style:style>
    <style:style style:name="T65_6" style:family="text">
      <style:text-properties fo:color="#000000" fo:font-size="11pt" style:font-size-asian="11pt" style:font-name-complex="Arial" style:font-size-complex="11pt"/>
    </style:style>
    <style:style style:name="T65_7" style:family="text">
      <style:text-properties fo:color="#000000" fo:font-size="11pt" style:font-size-asian="11pt" style:font-name-complex="Arial" style:font-size-complex="11pt"/>
    </style:style>
    <style:style style:name="T65_8" style:family="text">
      <style:text-properties fo:color="#000000" fo:font-size="11pt" style:font-size-asian="11pt" style:font-name-complex="Arial" style:font-size-complex="11pt"/>
    </style:style>
    <style:style style:name="T65_9" style:family="text">
      <style:text-properties fo:color="#000000" fo:font-size="11pt" style:font-size-asian="11pt" style:font-name-complex="Arial" style:font-size-complex="11pt"/>
    </style:style>
    <style:style style:name="T65_10" style:family="text">
      <style:text-properties fo:color="#000000" fo:font-size="11pt" style:font-size-asian="11pt" style:font-name-complex="Arial" style:font-size-complex="11pt"/>
    </style:style>
    <style:style style:name="T65_11" style:family="text">
      <style:text-properties fo:color="#000000" fo:font-size="11pt" style:font-size-asian="11pt" style:font-name-complex="Arial" style:font-size-complex="11pt"/>
    </style:style>
    <style:style style:name="T65_12" style:family="text">
      <style:text-properties fo:color="#000000" fo:font-size="11pt" style:font-size-asian="11pt" style:font-name-complex="Arial" style:font-size-complex="11pt"/>
    </style:style>
    <style:style style:name="T65_13" style:family="text">
      <style:text-properties fo:color="#000000" fo:font-size="11pt" style:font-size-asian="11pt" style:font-name-complex="Arial" style:font-size-complex="11pt"/>
    </style:style>
    <style:style style:name="T65_14" style:family="text">
      <style:text-properties fo:color="#000000" fo:font-size="11pt" style:font-size-asian="11pt" style:font-name-complex="Arial" style:font-size-complex="11pt"/>
    </style:style>
    <style:style style:name="T65_15" style:family="text">
      <style:text-properties fo:color="#000000" fo:font-size="11pt" style:font-size-asian="11pt" style:font-name-complex="Arial" style:font-size-complex="11pt"/>
    </style:style>
    <style:style style:name="T65_16" style:family="text">
      <style:text-properties fo:color="#000000" fo:font-size="11pt" style:font-name-asian="Arial" style:font-size-asian="11pt" style:font-name-complex="Arial" style:font-size-complex="11pt"/>
    </style:style>
    <style:style style:name="T65_17" style:family="text">
      <style:text-properties fo:color="#000000" fo:font-size="11pt" style:font-name-asian="Arial" style:font-size-asian="11pt" style:font-name-complex="Arial" style:font-size-complex="11pt"/>
    </style:style>
    <style:style style:name="T65_18" style:family="text">
      <style:text-properties fo:color="#000000" fo:font-size="11pt" style:font-name-asian="Arial" style:font-size-asian="11pt" style:font-name-complex="Arial" style:font-size-complex="11pt"/>
    </style:style>
    <style:style style:name="T65_19" style:family="text">
      <style:text-properties fo:color="#000000" fo:font-size="11pt" style:font-name-asian="Arial" style:font-size-asian="11pt" style:font-name-complex="Arial" style:font-size-complex="11pt"/>
    </style:style>
    <style:style style:name="T65_20" style:family="text">
      <style:text-properties fo:color="#000000" fo:font-size="11pt" style:font-name-asian="Arial" style:font-size-asian="11pt" style:font-name-complex="Arial" style:font-size-complex="11pt"/>
    </style:style>
    <style:style style:name="T65_21" style:family="text">
      <style:text-properties fo:color="#000000" fo:font-size="11pt" style:font-name-asian="Arial" style:font-size-asian="11pt" style:font-name-complex="Arial" style:font-size-complex="11pt"/>
    </style:style>
    <style:style style:name="T65_22" style:family="text">
      <style:text-properties fo:color="#000000" fo:font-size="11pt" style:font-name-asian="Arial" style:font-size-asian="11pt" style:font-name-complex="Arial" style:font-size-complex="11pt"/>
    </style:style>
    <style:style style:name="T65_23" style:family="text">
      <style:text-properties fo:color="#000000" fo:font-size="11pt" style:font-name-asian="Arial" style:font-size-asian="11pt" style:font-name-complex="Arial" style:font-size-complex="11pt"/>
    </style:style>
    <style:style style:name="T65_24" style:family="text">
      <style:text-properties fo:color="#000000" fo:font-size="11pt" style:font-name-asian="Arial" style:font-size-asian="11pt" style:font-name-complex="Arial" style:font-size-complex="11pt"/>
    </style:style>
    <style:style style:name="T65_25" style:family="text">
      <style:text-properties fo:color="#000000" fo:font-size="11pt" style:font-name-asian="Arial" style:font-size-asian="11pt" style:font-name-complex="Arial" style:font-size-complex="11pt"/>
    </style:style>
    <style:style style:name="T65_26" style:family="text">
      <style:text-properties fo:color="#000000" fo:font-size="11pt" style:font-name-asian="Arial" style:font-size-asian="11pt" style:font-name-complex="Arial" style:font-size-complex="11pt"/>
    </style:style>
    <style:style style:name="T65_27" style:family="text">
      <style:text-properties fo:color="#000000" fo:font-size="11pt" style:font-name-asian="Arial" style:font-size-asian="11pt" style:font-name-complex="Arial" style:font-size-complex="11pt"/>
    </style:style>
    <style:style style:name="T65_28" style:family="text">
      <style:text-properties fo:color="#000000" fo:font-size="11pt" style:font-name-asian="Arial" style:font-size-asian="11pt" style:font-name-complex="Arial" style:font-size-complex="11pt"/>
    </style:style>
    <style:style style:name="T65_29" style:family="text">
      <style:text-properties fo:color="#000000" fo:font-size="11pt" style:font-name-asian="Arial" style:font-size-asian="11pt" style:font-name-complex="Arial" style:font-size-complex="11pt"/>
    </style:style>
    <style:style style:name="T65_30" style:family="text">
      <style:text-properties fo:color="#000000" fo:font-size="11pt" style:font-name-asian="Arial" style:font-size-asian="11pt" style:font-name-complex="Arial" style:font-size-complex="11pt"/>
    </style:style>
    <style:style style:name="T65_31" style:family="text">
      <style:text-properties fo:color="#000000" fo:font-size="11pt" style:font-name-asian="Arial" style:font-size-asian="11pt" style:font-name-complex="Arial" style:font-size-complex="11pt"/>
    </style:style>
    <style:style style:name="T65_32" style:family="text">
      <style:text-properties fo:color="#000000" fo:font-size="11pt" style:font-name-asian="Arial" style:font-size-asian="11pt" style:font-name-complex="Arial" style:font-size-complex="11pt"/>
    </style:style>
    <style:style style:name="T65_33" style:family="text">
      <style:text-properties fo:color="#000000" fo:font-size="11pt" style:font-name-asian="Arial" style:font-size-asian="11pt" style:font-name-complex="Arial" style:font-size-complex="11pt"/>
    </style:style>
    <style:style style:name="T65_34" style:family="text">
      <style:text-properties fo:color="#000000" fo:font-size="11pt" style:font-name-asian="Arial" style:font-size-asian="11pt" style:font-name-complex="Arial" style:font-size-complex="11pt"/>
    </style:style>
    <style:style style:name="T65_35" style:family="text">
      <style:text-properties fo:color="#000000" fo:font-size="11pt" style:font-name-asian="Arial" style:font-size-asian="11pt" style:font-name-complex="Arial" style:font-size-complex="11pt"/>
    </style:style>
    <style:style style:name="T65_36" style:family="text">
      <style:text-properties fo:color="#000000" fo:font-size="11pt" style:font-name-asian="Arial" style:font-size-asian="11pt" style:font-name-complex="Arial" style:font-size-complex="11pt"/>
    </style:style>
    <style:style style:name="T65_37" style:family="text">
      <style:text-properties fo:color="#000000" fo:font-size="11pt" style:font-name-asian="Arial" style:font-size-asian="11pt" style:font-name-complex="Arial" style:font-size-complex="11pt"/>
    </style:style>
    <style:style style:name="T65_38" style:family="text">
      <style:text-properties fo:color="#000000" fo:font-size="11pt" style:font-name-asian="Arial" style:font-size-asian="11pt" style:font-name-complex="Arial" style:font-size-complex="11pt"/>
    </style:style>
    <style:style style:name="T65_39" style:family="text">
      <style:text-properties fo:color="#000000" fo:font-size="11pt" style:font-name-asian="Arial" style:font-size-asian="11pt" style:font-name-complex="Arial" style:font-size-complex="11pt"/>
    </style:style>
    <style:style style:name="T65_40" style:family="text">
      <style:text-properties fo:color="#000000" fo:font-size="11pt" style:font-name-asian="Arial" style:font-size-asian="11pt" style:font-name-complex="Arial" style:font-size-complex="11pt"/>
    </style:style>
    <style:style style:name="T65_41" style:family="text">
      <style:text-properties fo:color="#000000" fo:font-size="11pt" style:font-name-asian="Arial" style:font-size-asian="11pt" style:font-name-complex="Arial" style:font-size-complex="11pt"/>
    </style:style>
    <style:style style:name="T65_42" style:family="text" style:parent-style-name="Normal">
      <style:text-properties fo:color="#000000" fo:font-size="11pt" style:font-name-asian="Arial" style:font-size-asian="11pt" style:font-name-complex="Arial" style:font-size-complex="11pt"/>
    </style:style>
    <style:style style:name="P66" style:family="paragraph" style:parent-style-name="Footnote_20_text"/>
    <style:style style:name="T66_1" style:family="text">
      <style:text-properties fo:font-size="8pt" style:font-size-asian="8pt" style:font-size-complex="8pt"/>
    </style:style>
    <style:style style:name="T66_2" style:family="text">
      <style:text-properties fo:font-size="8pt" style:font-size-asian="8pt" style:font-size-complex="8pt"/>
    </style:style>
    <style:style style:name="T66_3" style:family="text">
      <style:text-properties fo:font-size="8pt" style:font-size-asian="8pt" style:font-size-complex="8pt"/>
    </style:style>
    <style:style style:name="T66_4" style:family="text">
      <style:text-properties fo:font-size="8pt" style:font-size-asian="8pt" style:font-size-complex="8pt"/>
    </style:style>
    <style:style style:name="T66_5" style:family="text">
      <style:text-properties fo:font-size="8pt" style:font-size-asian="8pt" style:font-size-complex="8pt"/>
    </style:style>
    <style:style style:name="T66_6" style:family="text">
      <style:text-properties fo:font-size="8pt" style:font-size-asian="8pt" style:font-size-complex="8pt"/>
    </style:style>
    <style:style style:name="T66_7" style:family="text">
      <style:text-properties fo:font-size="8pt" style:font-size-asian="8pt" style:font-size-complex="8pt"/>
    </style:style>
    <style:style style:name="T66_8" style:family="text">
      <style:text-properties fo:font-size="8pt" style:font-size-asian="8pt" style:font-size-complex="8pt"/>
    </style:style>
    <style:style style:name="T66_9" style:family="text">
      <style:text-properties fo:font-size="8pt" style:font-size-asian="8pt" style:font-size-complex="8pt"/>
    </style:style>
    <style:style style:name="T66_10" style:family="text">
      <style:text-properties fo:font-size="8pt" style:font-size-asian="8pt" style:font-size-complex="8pt"/>
    </style:style>
    <style:style style:name="T66_11" style:family="text">
      <style:text-properties fo:font-size="8pt" style:font-size-asian="8pt" style:font-size-complex="8pt"/>
    </style:style>
    <style:style style:name="T66_12" style:family="text">
      <style:text-properties fo:font-size="8pt" style:font-size-asian="8pt" style:font-size-complex="8pt"/>
    </style:style>
    <style:style style:name="T66_13" style:family="text">
      <style:text-properties fo:font-size="8pt" style:font-size-asian="8pt" style:font-size-complex="8pt"/>
    </style:style>
    <style:style style:name="T66_14" style:family="text">
      <style:text-properties fo:font-size="8pt" style:font-size-asian="8pt" style:font-size-complex="8pt"/>
    </style:style>
    <style:style style:name="T66_15" style:family="text">
      <style:text-properties fo:font-size="8pt" style:font-size-asian="8pt" style:font-size-complex="8pt"/>
    </style:style>
    <style:style style:name="T66_16" style:family="text">
      <style:text-properties fo:font-size="8pt" style:font-size-asian="8pt" style:font-size-complex="8pt"/>
    </style:style>
    <style:style style:name="T66_17" style:family="text">
      <style:text-properties fo:font-size="8pt" style:font-size-asian="8pt" style:font-size-complex="8pt"/>
    </style:style>
    <style:style style:name="T66_18" style:family="text">
      <style:text-properties fo:font-size="8pt" style:font-size-asian="8pt" style:font-size-complex="8pt"/>
    </style:style>
    <style:style style:name="T66_19" style:family="text">
      <style:text-properties fo:color="#000000" fo:font-size="11pt" style:font-name-asian="Arial" style:font-size-asian="11pt" style:font-name-complex="Arial" style:font-size-complex="11pt"/>
    </style:style>
    <style:style style:name="T66_20" style:family="text">
      <style:text-properties fo:color="#000000" fo:font-size="11pt" style:font-name-asian="Arial" style:font-size-asian="11pt" style:font-name-complex="Arial" style:font-size-complex="11pt"/>
    </style:style>
    <style:style style:name="P67" style:family="paragraph" style:parent-style-name="Normal">
      <style:text-properties fo:color="#000000" fo:font-size="11pt" style:font-size-asian="11pt" style:font-name-complex="Arial" style:font-size-complex="11pt"/>
    </style:style>
    <style:style style:name="P68" style:family="paragraph" style:parent-style-name="Heading_20_3"/>
    <style:style style:name="T68_1" style:family="text">
      <style:text-properties fo:color="#000000" style:font-name="Arial" fo:font-size="11pt" style:font-size-asian="11pt" style:font-name-complex="Arial" style:font-size-complex="11pt" style:text-underline-style="solid" style:text-underline-color="font-color"/>
    </style:style>
    <style:style style:name="P69" style:family="paragraph" style:parent-style-name="Normal"/>
    <style:style style:name="T69_1" style:family="text">
      <style:text-properties fo:color="#000000" fo:font-size="11pt" style:font-name-asian="Arial" style:font-size-asian="11pt" style:font-name-complex="Arial" style:font-size-complex="11pt"/>
    </style:style>
    <style:style style:name="T69_2" style:family="text">
      <style:text-properties fo:color="#000000" fo:font-size="11pt" style:font-name-asian="Arial" style:font-size-asian="11pt" style:font-name-complex="Arial" style:font-size-complex="11pt"/>
    </style:style>
    <style:style style:name="T69_3" style:family="text">
      <style:text-properties fo:color="#000000" fo:font-size="11pt" style:font-name-asian="Arial" style:font-size-asian="11pt" style:font-name-complex="Arial" style:font-size-complex="11pt"/>
    </style:style>
    <style:style style:name="T69_4" style:family="text">
      <style:text-properties fo:color="#000000" fo:font-size="11pt" style:font-name-asian="Arial" style:font-size-asian="11pt" style:font-name-complex="Arial" style:font-size-complex="11pt"/>
    </style:style>
    <style:style style:name="T69_5" style:family="text">
      <style:text-properties fo:color="#000000" fo:font-size="11pt" style:font-name-asian="Arial" style:font-size-asian="11pt" style:font-name-complex="Arial" style:font-size-complex="11pt"/>
    </style:style>
    <style:style style:name="T69_6" style:family="text">
      <style:text-properties fo:color="#000000" fo:font-size="11pt" style:font-name-asian="Arial" style:font-size-asian="11pt" style:font-name-complex="Arial" style:font-size-complex="11pt"/>
    </style:style>
    <style:style style:name="T69_7" style:family="text">
      <style:text-properties fo:color="#000000" fo:font-size="11pt" style:font-name-asian="Arial" style:font-size-asian="11pt" style:font-name-complex="Arial" style:font-size-complex="11pt"/>
    </style:style>
    <style:style style:name="T69_8" style:family="text">
      <style:text-properties fo:color="#000000" fo:font-size="11pt" style:font-name-asian="Arial" style:font-size-asian="11pt" style:font-name-complex="Arial" style:font-size-complex="11pt"/>
    </style:style>
    <style:style style:name="T69_9" style:family="text">
      <style:text-properties fo:color="#000000" fo:font-size="11pt" style:font-name-asian="Arial" style:font-size-asian="11pt" style:font-name-complex="Arial" style:font-size-complex="11pt"/>
    </style:style>
    <style:style style:name="T69_10" style:family="text">
      <style:text-properties fo:color="#000000" fo:font-size="11pt" style:font-name-asian="Arial" style:font-size-asian="11pt" style:font-name-complex="Arial" style:font-size-complex="11pt"/>
    </style:style>
    <style:style style:name="T69_11" style:family="text">
      <style:text-properties fo:color="#000000" fo:font-size="11pt" style:font-name-asian="Arial" style:font-size-asian="11pt" style:font-name-complex="Arial" style:font-size-complex="11pt"/>
    </style:style>
    <style:style style:name="T69_12" style:family="text">
      <style:text-properties fo:color="#000000" fo:font-size="11pt" style:font-name-asian="Arial" style:font-size-asian="11pt" style:font-name-complex="Arial" style:font-size-complex="11pt"/>
    </style:style>
    <style:style style:name="T69_13" style:family="text">
      <style:text-properties fo:color="#000000" fo:font-size="11pt" style:font-name-asian="Arial" style:font-size-asian="11pt" style:font-name-complex="Arial" style:font-size-complex="11pt"/>
    </style:style>
    <style:style style:name="T69_14" style:family="text">
      <style:text-properties fo:color="#000000" fo:font-size="11pt" style:font-name-asian="Arial" style:font-size-asian="11pt" style:font-name-complex="Arial" style:font-size-complex="11pt"/>
    </style:style>
    <style:style style:name="T69_15" style:family="text">
      <style:text-properties fo:color="#000000" fo:font-size="11pt" style:font-name-asian="Arial" style:font-size-asian="11pt" style:font-name-complex="Arial" style:font-size-complex="11pt"/>
    </style:style>
    <style:style style:name="T69_16" style:family="text">
      <style:text-properties fo:color="#000000" fo:font-size="11pt" style:font-name-asian="Arial" style:font-size-asian="11pt" style:font-name-complex="Arial" style:font-size-complex="11pt"/>
    </style:style>
    <style:style style:name="T69_17" style:family="text">
      <style:text-properties fo:color="#000000" fo:font-size="11pt" style:font-name-asian="Arial" style:font-size-asian="11pt" style:font-name-complex="Arial" style:font-size-complex="11pt"/>
    </style:style>
    <style:style style:name="T69_18" style:family="text">
      <style:text-properties fo:color="#000000" fo:font-size="11pt" style:font-name-asian="Arial" style:font-size-asian="11pt" style:font-name-complex="Arial" style:font-size-complex="11pt"/>
    </style:style>
    <style:style style:name="T69_19" style:family="text">
      <style:text-properties fo:color="#000000" fo:font-size="11pt" style:font-name-asian="Arial" style:font-size-asian="11pt" style:font-name-complex="Arial" style:font-size-complex="11pt"/>
    </style:style>
    <style:style style:name="T69_20" style:family="text">
      <style:text-properties fo:color="#000000" fo:font-size="11pt" style:font-name-asian="Arial" style:font-size-asian="11pt" style:font-name-complex="Arial" style:font-size-complex="11pt"/>
    </style:style>
    <style:style style:name="T69_21" style:family="text">
      <style:text-properties fo:color="#000000" fo:font-size="11pt" style:font-name-asian="Arial" style:font-size-asian="11pt" style:font-name-complex="Arial" style:font-size-complex="11pt"/>
    </style:style>
    <style:style style:name="T69_22" style:family="text">
      <style:text-properties fo:color="#000000" fo:font-size="11pt" style:font-name-asian="Arial" style:font-size-asian="11pt" style:font-name-complex="Arial" style:font-size-complex="11pt"/>
    </style:style>
    <style:style style:name="T69_23" style:family="text">
      <style:text-properties fo:color="#000000" fo:font-size="11pt" style:font-name-asian="Arial" style:font-size-asian="11pt" style:font-name-complex="Arial" style:font-size-complex="11pt"/>
    </style:style>
    <style:style style:name="T69_24" style:family="text">
      <style:text-properties fo:color="#000000" fo:font-size="11pt" style:font-name-asian="Arial" style:font-size-asian="11pt" style:font-name-complex="Arial" style:font-size-complex="11pt"/>
    </style:style>
    <style:style style:name="T69_25" style:family="text">
      <style:text-properties fo:color="#000000" fo:font-size="11pt" style:font-name-asian="Arial" style:font-size-asian="11pt" style:font-name-complex="Arial" style:font-size-complex="11pt"/>
    </style:style>
    <style:style style:name="T69_26" style:family="text">
      <style:text-properties fo:color="#000000" fo:font-size="11pt" style:font-name-asian="Arial" style:font-size-asian="11pt" style:font-name-complex="Arial" style:font-size-complex="11pt"/>
    </style:style>
    <style:style style:name="T69_27" style:family="text">
      <style:text-properties fo:color="#000000" fo:font-size="11pt" style:font-name-asian="Arial" style:font-size-asian="11pt" style:font-name-complex="Arial" style:font-size-complex="11pt"/>
    </style:style>
    <style:style style:name="T69_28" style:family="text">
      <style:text-properties fo:color="#000000" fo:font-size="11pt" style:font-name-asian="Arial" style:font-size-asian="11pt" style:font-name-complex="Arial" style:font-size-complex="11pt"/>
    </style:style>
    <style:style style:name="T69_29" style:family="text">
      <style:text-properties fo:color="#000000" fo:font-size="11pt" style:font-name-asian="Arial" style:font-size-asian="11pt" style:font-name-complex="Arial" style:font-size-complex="11pt"/>
    </style:style>
    <style:style style:name="T69_30" style:family="text">
      <style:text-properties fo:color="#000000" fo:font-size="11pt" style:font-name-asian="Arial" style:font-size-asian="11pt" style:font-name-complex="Arial" style:font-size-complex="11pt"/>
    </style:style>
    <style:style style:name="T69_31" style:family="text">
      <style:text-properties fo:color="#000000" fo:font-size="11pt" style:font-name-asian="Arial" style:font-size-asian="11pt" style:font-name-complex="Arial" style:font-size-complex="11pt"/>
    </style:style>
    <style:style style:name="T69_32" style:family="text">
      <style:text-properties fo:color="#000000" fo:font-size="11pt" style:font-name-asian="Arial" style:font-size-asian="11pt" style:font-name-complex="Arial" style:font-size-complex="11pt"/>
    </style:style>
    <style:style style:name="T69_33" style:family="text">
      <style:text-properties fo:color="#000000" fo:font-size="11pt" style:font-name-asian="Arial" style:font-size-asian="11pt" style:font-name-complex="Arial" style:font-size-complex="11pt"/>
    </style:style>
    <style:style style:name="T69_34" style:family="text">
      <style:text-properties fo:color="#000000" fo:font-size="11pt" style:font-name-asian="Arial" style:font-size-asian="11pt" style:font-name-complex="Arial" style:font-size-complex="11pt"/>
    </style:style>
    <style:style style:name="T69_35" style:family="text">
      <style:text-properties fo:color="#000000" fo:font-size="11pt" style:font-name-asian="Arial" style:font-size-asian="11pt" style:font-name-complex="Arial" style:font-size-complex="11pt"/>
    </style:style>
    <style:style style:name="T69_36" style:family="text">
      <style:text-properties fo:color="#000000" fo:font-size="11pt" style:font-name-asian="Arial" style:font-size-asian="11pt" style:font-name-complex="Arial" style:font-size-complex="11pt"/>
    </style:style>
    <style:style style:name="T69_37" style:family="text">
      <style:text-properties fo:color="#000000" fo:font-size="11pt" style:font-name-asian="Arial" style:font-size-asian="11pt" style:font-name-complex="Arial" style:font-size-complex="11pt"/>
    </style:style>
    <style:style style:name="T69_38" style:family="text">
      <style:text-properties fo:color="#000000" fo:font-size="11pt" style:font-name-asian="Arial" style:font-size-asian="11pt" style:font-name-complex="Arial" style:font-size-complex="11pt"/>
    </style:style>
    <style:style style:name="T69_39" style:family="text">
      <style:text-properties fo:color="#000000" fo:font-size="11pt" style:font-name-asian="Arial" style:font-size-asian="11pt" style:font-name-complex="Arial" style:font-size-complex="11pt"/>
    </style:style>
    <style:style style:name="T69_40" style:family="text">
      <style:text-properties fo:color="#000000" fo:font-size="11pt" style:font-name-asian="Arial" style:font-size-asian="11pt" style:font-name-complex="Arial" style:font-size-complex="11pt"/>
    </style:style>
    <style:style style:name="T69_41" style:family="text">
      <style:text-properties fo:color="#000000" fo:font-size="11pt" style:font-name-asian="Arial" style:font-size-asian="11pt" style:font-name-complex="Arial" style:font-size-complex="11pt"/>
    </style:style>
    <style:style style:name="T69_42" style:family="text">
      <style:text-properties fo:color="#000000" fo:font-size="11pt" style:font-name-asian="Arial" style:font-size-asian="11pt" style:font-name-complex="Arial" style:font-size-complex="11pt"/>
    </style:style>
    <style:style style:name="T69_43" style:family="text">
      <style:text-properties fo:color="#000000" fo:font-size="11pt" style:font-name-asian="Arial" style:font-size-asian="11pt" style:font-name-complex="Arial" style:font-size-complex="11pt"/>
    </style:style>
    <style:style style:name="T69_44" style:family="text">
      <style:text-properties fo:color="#000000" fo:font-size="11pt" style:font-name-asian="Arial" style:font-size-asian="11pt" style:font-name-complex="Arial" style:font-size-complex="11pt"/>
    </style:style>
    <style:style style:name="T69_45" style:family="text">
      <style:text-properties fo:color="#000000" fo:font-size="11pt" style:font-name-asian="Arial" style:font-size-asian="11pt" style:font-name-complex="Arial" style:font-size-complex="11pt"/>
    </style:style>
    <style:style style:name="T69_46" style:family="text">
      <style:text-properties fo:color="#000000" fo:font-size="11pt" style:font-name-asian="Arial" style:font-size-asian="11pt" style:font-name-complex="Arial" style:font-size-complex="11pt"/>
    </style:style>
    <style:style style:name="T69_47" style:family="text">
      <style:text-properties fo:color="#000000" fo:font-size="11pt" style:font-name-asian="Arial" style:font-size-asian="11pt" style:font-name-complex="Arial" style:font-size-complex="11pt"/>
    </style:style>
    <style:style style:name="T69_48" style:family="text">
      <style:text-properties fo:color="#000000" fo:font-size="11pt" style:font-name-asian="Arial" style:font-size-asian="11pt" style:font-name-complex="Arial" style:font-size-complex="11pt"/>
    </style:style>
    <style:style style:name="T69_49" style:family="text">
      <style:text-properties fo:color="#000000" fo:font-size="11pt" style:font-name-asian="Arial" style:font-size-asian="11pt" style:font-name-complex="Arial" style:font-size-complex="11pt"/>
    </style:style>
    <style:style style:name="P70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71" style:family="paragraph" style:parent-style-name="Normal"/>
    <style:style style:name="T71_1" style:family="text">
      <style:text-properties fo:color="#000000" fo:font-size="11pt" style:font-size-asian="11pt" style:font-name-complex="Arial" style:font-size-complex="11pt"/>
    </style:style>
    <style:style style:name="T71_2" style:family="text">
      <style:text-properties fo:color="#000000" fo:font-size="11pt" style:font-size-asian="11pt" style:font-name-complex="Arial" style:font-size-complex="11pt"/>
    </style:style>
    <style:style style:name="T71_3" style:family="text">
      <style:text-properties fo:color="#000000" fo:font-size="11pt" style:font-size-asian="11pt" style:font-name-complex="Arial" style:font-size-complex="11pt"/>
    </style:style>
    <style:style style:name="T71_4" style:family="text">
      <style:text-properties fo:color="#000000" fo:font-size="11pt" style:font-size-asian="11pt" style:font-name-complex="Arial" style:font-size-complex="11pt"/>
    </style:style>
    <style:style style:name="T71_5" style:family="text">
      <style:text-properties fo:color="#000000" fo:font-size="11pt" style:font-size-asian="11pt" style:font-name-complex="Arial" style:font-size-complex="11pt"/>
    </style:style>
    <style:style style:name="T71_6" style:family="text">
      <style:text-properties fo:color="#000000" fo:font-size="11pt" style:font-size-asian="11pt" style:font-name-complex="Arial" style:font-size-complex="11pt"/>
    </style:style>
    <style:style style:name="T71_7" style:family="text">
      <style:text-properties fo:color="#000000" fo:font-size="11pt" style:font-size-asian="11pt" style:font-name-complex="Arial" style:font-size-complex="11pt"/>
    </style:style>
    <style:style style:name="T71_8" style:family="text">
      <style:text-properties fo:color="#000000" fo:font-size="11pt" style:font-size-asian="11pt" style:font-name-complex="Arial" style:font-size-complex="11pt"/>
    </style:style>
    <style:style style:name="T71_9" style:family="text">
      <style:text-properties fo:color="#000000" fo:font-size="11pt" style:font-size-asian="11pt" style:font-name-complex="Arial" style:font-size-complex="11pt"/>
    </style:style>
    <style:style style:name="T71_10" style:family="text">
      <style:text-properties fo:color="#000000" fo:font-size="11pt" style:font-size-asian="11pt" style:font-name-complex="Arial" style:font-size-complex="11pt"/>
    </style:style>
    <style:style style:name="T71_11" style:family="text">
      <style:text-properties fo:color="#000000" fo:font-size="11pt" style:font-size-asian="11pt" style:font-name-complex="Arial" style:font-size-complex="11pt"/>
    </style:style>
    <style:style style:name="T71_12" style:family="text">
      <style:text-properties fo:color="#000000" fo:font-size="11pt" style:font-size-asian="11pt" style:font-name-complex="Arial" style:font-size-complex="11pt"/>
    </style:style>
    <style:style style:name="T71_13" style:family="text">
      <style:text-properties fo:color="#000000" fo:font-size="11pt" style:font-size-asian="11pt" style:font-name-complex="Arial" style:font-size-complex="11pt"/>
    </style:style>
    <style:style style:name="P72" style:family="paragraph" style:parent-style-name="List_20_Paragraph">
      <style:paragraph-properties fo:margin-bottom="0cm"/>
      <style:text-properties fo:color="#000000" fo:font-size="11pt" style:font-size-asian="11pt" style:font-name-complex="Arial" style:font-size-complex="11pt"/>
    </style:style>
    <style:style style:name="T72_1" style:family="text">
      <style:text-properties fo:color="#000000" fo:font-size="11pt" style:font-size-asian="11pt" style:font-name-complex="Arial" style:font-size-complex="11pt"/>
    </style:style>
    <style:style style:name="T72_2" style:family="text">
      <style:text-properties fo:color="#000000" fo:font-size="11pt" style:font-size-asian="11pt" style:font-name-complex="Arial" style:font-size-complex="11pt"/>
    </style:style>
    <style:style style:name="T72_3" style:family="text">
      <style:text-properties fo:color="#000000" fo:font-size="11pt" style:font-size-asian="11pt" style:font-name-complex="Arial" style:font-size-complex="11pt"/>
    </style:style>
    <style:style style:name="T72_4" style:family="text">
      <style:text-properties fo:color="#000000" fo:font-size="11pt" style:font-size-asian="11pt" style:font-name-complex="Arial" style:font-size-complex="11pt"/>
    </style:style>
    <style:style style:name="T72_5" style:family="text">
      <style:text-properties fo:color="#000000" fo:font-size="11pt" style:font-size-asian="11pt" style:font-name-complex="Arial" style:font-size-complex="11pt"/>
    </style:style>
    <style:style style:name="T72_6" style:family="text">
      <style:text-properties fo:color="#000000" fo:font-size="11pt" style:font-size-asian="11pt" style:font-name-complex="Arial" style:font-size-complex="11pt"/>
    </style:style>
    <style:style style:name="T72_7" style:family="text">
      <style:text-properties fo:color="#000000" fo:font-size="11pt" style:font-size-asian="11pt" style:font-name-complex="Arial" style:font-size-complex="11pt"/>
    </style:style>
    <style:style style:name="T72_8" style:family="text">
      <style:text-properties fo:color="#000000" fo:font-size="11pt" style:font-size-asian="11pt" style:font-name-complex="Arial" style:font-size-complex="11pt"/>
    </style:style>
    <style:style style:name="T72_9" style:family="text">
      <style:text-properties fo:color="#000000" fo:font-size="11pt" style:font-size-asian="11pt" style:font-name-complex="Arial" style:font-size-complex="11pt"/>
    </style:style>
    <style:style style:name="T72_10" style:family="text">
      <style:text-properties fo:color="#000000" fo:font-size="11pt" style:font-size-asian="11pt" style:font-name-complex="Arial" style:font-size-complex="11pt"/>
    </style:style>
    <style:style style:name="P73" style:family="paragraph" style:parent-style-name="List_20_Paragraph">
      <style:paragraph-properties fo:margin-bottom="0cm"/>
      <style:text-properties fo:color="#000000" fo:font-size="11pt" style:font-size-asian="11pt" style:font-name-complex="Arial" style:font-size-complex="11pt"/>
    </style:style>
    <style:style style:name="T73_1" style:family="text">
      <style:text-properties fo:color="#000000" fo:font-size="11pt" style:font-size-asian="11pt" style:font-name-complex="Arial" style:font-size-complex="11pt"/>
    </style:style>
    <style:style style:name="T73_2" style:family="text">
      <style:text-properties fo:color="#000000" fo:font-size="11pt" style:font-size-asian="11pt" style:font-name-complex="Arial" style:font-size-complex="11pt"/>
    </style:style>
    <style:style style:name="T73_3" style:family="text">
      <style:text-properties fo:color="#000000" fo:font-size="11pt" style:font-size-asian="11pt" style:font-name-complex="Arial" style:font-size-complex="11pt"/>
    </style:style>
    <style:style style:name="T73_4" style:family="text">
      <style:text-properties fo:color="#000000" fo:font-size="11pt" style:font-size-asian="11pt" style:font-name-complex="Arial" style:font-size-complex="11pt"/>
    </style:style>
    <style:style style:name="P74" style:family="paragraph" style:parent-style-name="Normal">
      <style:text-properties fo:color="#000000" fo:font-size="11pt" style:font-size-asian="11pt" style:font-name-complex="Arial" style:font-size-complex="11pt"/>
    </style:style>
    <style:style style:name="P75" style:family="paragraph" style:parent-style-name="Heading_20_3"/>
    <style:style style:name="T75_1" style:family="text">
      <style:text-properties fo:color="#2f5496" style:font-name="Arial" fo:font-size="11pt" style:font-size-asian="11pt" style:font-name-complex="Arial" style:font-size-complex="11pt" fo:language="en" fo:country="US"/>
    </style:style>
    <style:style style:name="P76" style:family="paragraph" style:parent-style-name="Normal"/>
    <style:style style:name="T76_1" style:family="text">
      <style:text-properties fo:color="#000000" fo:font-size="11pt" style:font-name-asian="Arial" style:font-size-asian="11pt" style:font-name-complex="Arial" style:font-size-complex="11pt"/>
    </style:style>
    <style:style style:name="T76_2" style:family="text">
      <style:text-properties fo:color="#000000" fo:font-size="11pt" style:font-name-asian="Arial" style:font-size-asian="11pt" style:font-name-complex="Arial" style:font-size-complex="11pt"/>
    </style:style>
    <style:style style:name="T76_3" style:family="text">
      <style:text-properties fo:color="#000000" fo:font-size="11pt" style:font-name-asian="Arial" style:font-size-asian="11pt" style:font-name-complex="Arial" style:font-size-complex="11pt"/>
    </style:style>
    <style:style style:name="T76_4" style:family="text">
      <style:text-properties fo:color="#000000" fo:font-size="11pt" style:font-name-asian="Arial" style:font-size-asian="11pt" style:font-name-complex="Arial" style:font-size-complex="11pt"/>
    </style:style>
    <style:style style:name="T76_5" style:family="text">
      <style:text-properties fo:color="#000000" fo:font-size="11pt" style:font-name-asian="Arial" style:font-size-asian="11pt" style:font-name-complex="Arial" style:font-size-complex="11pt"/>
    </style:style>
    <style:style style:name="T76_6" style:family="text">
      <style:text-properties fo:color="#000000" fo:font-size="11pt" style:font-name-asian="Arial" style:font-size-asian="11pt" style:font-name-complex="Arial" style:font-size-complex="11pt"/>
    </style:style>
    <style:style style:name="T76_7" style:family="text">
      <style:text-properties fo:color="#000000" fo:font-size="11pt" style:font-name-asian="Arial" style:font-size-asian="11pt" style:font-name-complex="Arial" style:font-size-complex="11pt"/>
    </style:style>
    <style:style style:name="T76_8" style:family="text">
      <style:text-properties fo:color="#000000" fo:font-size="11pt" style:font-name-asian="Arial" style:font-size-asian="11pt" style:font-name-complex="Arial" style:font-size-complex="11pt"/>
    </style:style>
    <style:style style:name="T76_9" style:family="text">
      <style:text-properties fo:color="#000000" fo:font-size="11pt" style:font-name-asian="Arial" style:font-size-asian="11pt" style:font-name-complex="Arial" style:font-size-complex="11pt"/>
    </style:style>
    <style:style style:name="T76_10" style:family="text">
      <style:text-properties fo:color="#000000" fo:font-size="11pt" style:font-name-asian="Arial" style:font-size-asian="11pt" style:font-name-complex="Arial" style:font-size-complex="11pt"/>
    </style:style>
    <style:style style:name="T76_11" style:family="text">
      <style:text-properties fo:color="#000000" fo:font-size="11pt" style:font-name-asian="Arial" style:font-size-asian="11pt" style:font-name-complex="Arial" style:font-size-complex="11pt"/>
    </style:style>
    <style:style style:name="T76_12" style:family="text">
      <style:text-properties fo:color="#000000" fo:font-size="11pt" style:font-name-asian="Arial" style:font-size-asian="11pt" style:font-name-complex="Arial" style:font-size-complex="11pt"/>
    </style:style>
    <style:style style:name="T76_13" style:family="text">
      <style:text-properties fo:color="#000000" fo:font-size="11pt" style:font-name-asian="Arial" style:font-size-asian="11pt" style:font-name-complex="Arial" style:font-size-complex="11pt"/>
    </style:style>
    <style:style style:name="T76_14" style:family="text">
      <style:text-properties fo:color="#000000" fo:font-size="11pt" style:font-name-asian="Arial" style:font-size-asian="11pt" style:font-name-complex="Arial" style:font-size-complex="11pt"/>
    </style:style>
    <style:style style:name="T76_15" style:family="text">
      <style:text-properties fo:color="#000000" fo:font-size="11pt" style:font-name-asian="Arial" style:font-size-asian="11pt" style:font-name-complex="Arial" style:font-size-complex="11pt"/>
    </style:style>
    <style:style style:name="T76_16" style:family="text">
      <style:text-properties fo:color="#000000" fo:font-size="11pt" style:font-name-asian="Arial" style:font-size-asian="11pt" style:font-name-complex="Arial" style:font-size-complex="11pt"/>
    </style:style>
    <style:style style:name="T76_17" style:family="text">
      <style:text-properties fo:color="#000000" fo:font-size="11pt" style:font-name-asian="Arial" style:font-size-asian="11pt" style:font-name-complex="Arial" style:font-size-complex="11pt"/>
    </style:style>
    <style:style style:name="T76_18" style:family="text">
      <style:text-properties fo:color="#000000" fo:font-size="11pt" style:font-name-asian="Arial" style:font-size-asian="11pt" style:font-name-complex="Arial" style:font-size-complex="11pt"/>
    </style:style>
    <style:style style:name="P77" style:family="paragraph" style:parent-style-name="Normal">
      <style:text-properties fo:color="#000000" fo:font-size="11pt" style:font-size-asian="11pt" style:font-name-complex="Arial" style:font-size-complex="11pt"/>
    </style:style>
    <style:style style:name="P78" style:family="paragraph" style:parent-style-name="Normal"/>
    <style:style style:name="T78_1" style:family="text">
      <style:text-properties fo:color="#000000" fo:font-size="11pt" style:font-name-asian="Arial" style:font-size-asian="11pt" style:font-name-complex="Arial" style:font-size-complex="11pt"/>
    </style:style>
    <style:style style:name="T78_2" style:family="text">
      <style:text-properties fo:color="#000000" fo:font-size="11pt" style:font-name-asian="Arial" style:font-size-asian="11pt" style:font-name-complex="Arial" style:font-size-complex="11pt"/>
    </style:style>
    <style:style style:name="T78_3" style:family="text">
      <style:text-properties fo:color="#000000" fo:font-size="11pt" style:font-name-asian="Arial" style:font-size-asian="11pt" style:font-name-complex="Arial" style:font-size-complex="11pt"/>
    </style:style>
    <style:style style:name="T78_4" style:family="text">
      <style:text-properties fo:color="#000000" fo:font-size="11pt" style:font-name-asian="Arial" style:font-size-asian="11pt" style:font-name-complex="Arial" style:font-size-complex="11pt"/>
    </style:style>
    <style:style style:name="T78_5" style:family="text">
      <style:text-properties fo:color="#000000" fo:font-size="11pt" style:font-name-asian="Arial" style:font-size-asian="11pt" style:font-name-complex="Arial" style:font-size-complex="11pt"/>
    </style:style>
    <style:style style:name="T78_6" style:family="text">
      <style:text-properties fo:color="#000000" fo:font-size="11pt" style:font-name-asian="Arial" style:font-size-asian="11pt" style:font-name-complex="Arial" style:font-size-complex="11pt"/>
    </style:style>
    <style:style style:name="T78_7" style:family="text">
      <style:text-properties fo:color="#000000" fo:font-size="11pt" style:font-name-asian="Arial" style:font-size-asian="11pt" style:font-name-complex="Arial" style:font-size-complex="11pt"/>
    </style:style>
    <style:style style:name="T78_8" style:family="text">
      <style:text-properties fo:color="#000000" fo:font-size="11pt" style:font-name-asian="Arial" style:font-size-asian="11pt" style:font-name-complex="Arial" style:font-size-complex="11pt"/>
    </style:style>
    <style:style style:name="T78_9" style:family="text">
      <style:text-properties fo:color="#000000" fo:font-size="11pt" style:font-name-asian="Arial" style:font-size-asian="11pt" style:font-name-complex="Arial" style:font-size-complex="11pt"/>
    </style:style>
    <style:style style:name="T78_10" style:family="text">
      <style:text-properties fo:color="#000000" fo:font-size="11pt" style:font-name-asian="Arial" style:font-size-asian="11pt" style:font-name-complex="Arial" style:font-size-complex="11pt"/>
    </style:style>
    <style:style style:name="T78_11" style:family="text">
      <style:text-properties fo:color="#000000" fo:font-size="11pt" style:font-name-asian="Arial" style:font-size-asian="11pt" style:font-name-complex="Arial" style:font-size-complex="11pt"/>
    </style:style>
    <style:style style:name="T78_12" style:family="text">
      <style:text-properties fo:color="#000000" fo:font-size="11pt" style:font-name-asian="Arial" style:font-size-asian="11pt" style:font-name-complex="Arial" style:font-size-complex="11pt"/>
    </style:style>
    <style:style style:name="T78_13" style:family="text">
      <style:text-properties fo:color="#000000" fo:font-size="11pt" style:font-name-asian="Arial" style:font-size-asian="11pt" style:font-name-complex="Arial" style:font-size-complex="11pt"/>
    </style:style>
    <style:style style:name="T78_14" style:family="text">
      <style:text-properties fo:color="#000000" fo:font-size="11pt" style:font-name-asian="Arial" style:font-size-asian="11pt" style:font-name-complex="Arial" style:font-size-complex="11pt"/>
    </style:style>
    <style:style style:name="T78_15" style:family="text">
      <style:text-properties fo:color="#000000" fo:font-size="11pt" style:font-name-asian="Arial" style:font-size-asian="11pt" style:font-name-complex="Arial" style:font-size-complex="11pt"/>
    </style:style>
    <style:style style:name="T78_16" style:family="text">
      <style:text-properties fo:color="#000000" fo:font-size="11pt" style:font-name-asian="Arial" style:font-size-asian="11pt" style:font-name-complex="Arial" style:font-size-complex="11pt"/>
    </style:style>
    <style:style style:name="T78_17" style:family="text">
      <style:text-properties fo:color="#000000" fo:font-size="11pt" style:font-name-asian="Arial" style:font-size-asian="11pt" style:font-name-complex="Arial" style:font-size-complex="11pt"/>
    </style:style>
    <style:style style:name="T78_18" style:family="text">
      <style:text-properties fo:color="#000000" fo:font-size="11pt" style:font-name-asian="Arial" style:font-size-asian="11pt" style:font-name-complex="Arial" style:font-size-complex="11pt"/>
    </style:style>
    <style:style style:name="T78_19" style:family="text">
      <style:text-properties fo:color="#000000" fo:font-size="11pt" style:font-name-asian="Arial" style:font-size-asian="11pt" style:font-name-complex="Arial" style:font-size-complex="11pt"/>
    </style:style>
    <style:style style:name="T78_20" style:family="text">
      <style:text-properties fo:color="#000000" fo:font-size="11pt" style:font-name-asian="Arial" style:font-size-asian="11pt" style:font-name-complex="Arial" style:font-size-complex="11pt"/>
    </style:style>
    <style:style style:name="T78_21" style:family="text">
      <style:text-properties fo:color="#000000" fo:font-size="11pt" style:font-name-asian="Arial" style:font-size-asian="11pt" style:font-name-complex="Arial" style:font-size-complex="11pt"/>
    </style:style>
    <style:style style:name="T78_22" style:family="text">
      <style:text-properties fo:color="#000000" fo:font-size="11pt" style:font-size-asian="11pt" style:font-name-complex="Arial" style:font-size-complex="11pt"/>
    </style:style>
    <style:style style:name="T78_23" style:family="text">
      <style:text-properties fo:color="#000000" fo:font-size="11pt" style:font-size-asian="11pt" style:font-name-complex="Arial" style:font-size-complex="11pt"/>
    </style:style>
    <style:style style:name="T78_24" style:family="text">
      <style:text-properties fo:color="#000000" fo:font-size="11pt" style:font-size-asian="11pt" style:font-name-complex="Arial" style:font-size-complex="11pt"/>
    </style:style>
    <style:style style:name="T78_25" style:family="text">
      <style:text-properties fo:color="#000000" fo:font-size="11pt" style:font-size-asian="11pt" style:font-name-complex="Arial" style:font-size-complex="11pt"/>
    </style:style>
    <style:style style:name="P79" style:family="paragraph" style:parent-style-name="Normal">
      <style:text-properties fo:color="#000000" fo:font-size="11pt" style:font-size-asian="11pt" style:font-name-complex="Arial" style:font-size-complex="11pt"/>
    </style:style>
    <style:style style:name="Table4" style:family="table">
      <style:table-properties table:align="left" style:width="15.901cm" fo:margin-left="0cm"/>
    </style:style>
    <style:style style:name="Column15" style:family="table-column">
      <style:table-column-properties style:column-width="6.493cm" style:use-optimal-column-width="false"/>
    </style:style>
    <style:style style:name="Column16" style:family="table-column">
      <style:table-column-properties style:column-width="6.75cm" style:use-optimal-column-width="false"/>
    </style:style>
    <style:style style:name="Column17" style:family="table-column">
      <style:table-column-properties style:column-width="2.658cm" style:use-optimal-column-width="false"/>
    </style:style>
    <style:style style:name="Row9" style:family="table-row">
      <style:table-row-properties style:min-row-height="0.529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100%" fo:margin-bottom="0cm"/>
    </style:style>
    <style:style style:name="T8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100%" fo:margin-bottom="0cm"/>
    </style:style>
    <style:style style:name="T8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100%" fo:margin-bottom="0cm"/>
    </style:style>
    <style:style style:name="T8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0" style:family="table-row">
      <style:table-row-properties style:min-row-height="0.529cm" style:use-optimal-row-height="false"/>
    </style:style>
    <style:style style:name="Cell41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529cm" style:use-optimal-row-height="false"/>
    </style:style>
    <style:style style:name="Cell44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7_2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7_3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529cm" style:use-optimal-row-height="false"/>
    </style:style>
    <style:style style:name="Cell4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0.529cm" style:use-optimal-row-height="false"/>
    </style:style>
    <style:style style:name="Cell5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>
      <style:table-row-properties style:min-row-height="0.529cm" style:use-optimal-row-height="false"/>
    </style:style>
    <style:style style:name="Cell5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0.529cm" style:use-optimal-row-height="false"/>
    </style:style>
    <style:style style:name="Cell56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00%" fo:margin-bottom="0cm"/>
    </style:style>
    <style:style style:name="T9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8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8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4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00%" fo:margin-bottom="0cm"/>
    </style:style>
    <style:style style:name="T10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529cm" style:use-optimal-row-height="false"/>
    </style:style>
    <style:style style:name="Cell59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1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00%" fo:margin-bottom="0cm"/>
    </style:style>
    <style:style style:name="T10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0.529cm" style:use-optimal-row-height="false"/>
    </style:style>
    <style:style style:name="Cell62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06" style:family="paragraph" style:parent-style-name="Normal">
      <style:paragraph-properties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529cm" style:use-optimal-row-height="false"/>
    </style:style>
    <style:style style:name="Cell65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6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9" style:family="table-row">
      <style:table-row-properties style:min-row-height="0.529cm" style:use-optimal-row-height="false"/>
    </style:style>
    <style:style style:name="Cell68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0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14" style:family="paragraph" style:parent-style-name="Heading_20_2"/>
    <style:style style:name="T114_1" style:family="text">
      <style:text-properties fo:font-size="11pt" style:font-size-asian="11pt" style:font-name-complex="Arial" style:font-size-complex="11pt"/>
    </style:style>
    <style:style style:name="T114_2" style:family="text">
      <style:text-properties fo:font-size="11pt" style:font-size-asian="11pt" style:font-name-complex="Arial" style:font-size-complex="11pt"/>
    </style:style>
    <style:style style:name="P115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116" style:family="paragraph" style:parent-style-name="List_20_Paragraph">
      <style:paragraph-properties fo:margin-left="0cm"/>
    </style:style>
    <style:style style:name="T116_1" style:family="text">
      <style:text-properties fo:font-size="11pt" style:font-size-asian="11pt" style:font-name-complex="Arial" style:font-size-complex="11pt"/>
    </style:style>
    <style:style style:name="T116_2" style:family="text">
      <style:text-properties fo:font-size="11pt" style:font-size-asian="11pt" style:font-name-complex="Arial" style:font-size-complex="11pt"/>
    </style:style>
    <style:style style:name="T116_3" style:family="text">
      <style:text-properties fo:font-size="11pt" style:font-size-asian="11pt" style:font-name-complex="Arial" style:font-size-complex="11pt"/>
    </style:style>
    <style:style style:name="T116_4" style:family="text">
      <style:text-properties fo:font-size="11pt" style:font-size-asian="11pt" style:font-name-complex="Arial" style:font-size-complex="11pt"/>
    </style:style>
    <style:style style:name="T116_5" style:family="text">
      <style:text-properties fo:font-size="11pt" style:font-size-asian="11pt" style:font-name-complex="Arial" style:font-size-complex="11pt"/>
    </style:style>
    <style:style style:name="T116_6" style:family="text">
      <style:text-properties fo:font-size="11pt" style:font-size-asian="11pt" style:font-name-complex="Arial" style:font-size-complex="11pt"/>
    </style:style>
    <style:style style:name="T116_7" style:family="text">
      <style:text-properties fo:font-size="11pt" style:font-size-asian="11pt" style:font-name-complex="Arial" style:font-size-complex="11pt"/>
    </style:style>
    <style:style style:name="T116_8" style:family="text">
      <style:text-properties fo:font-size="11pt" style:font-size-asian="11pt" style:font-name-complex="Arial" style:font-size-complex="11pt"/>
    </style:style>
    <style:style style:name="T116_9" style:family="text">
      <style:text-properties fo:font-size="11pt" style:font-size-asian="11pt" style:font-name-complex="Arial" style:font-size-complex="11pt"/>
    </style:style>
    <style:style style:name="T116_10" style:family="text">
      <style:text-properties fo:font-size="11pt" style:font-size-asian="11pt" style:font-name-complex="Arial" style:font-size-complex="11pt"/>
    </style:style>
    <style:style style:name="T116_11" style:family="text">
      <style:text-properties fo:font-size="11pt" style:font-size-asian="11pt" style:font-name-complex="Arial" style:font-size-complex="11pt"/>
    </style:style>
    <style:style style:name="T116_12" style:family="text">
      <style:text-properties fo:font-size="11pt" style:font-size-asian="11pt" style:font-name-complex="Arial" style:font-size-complex="11pt"/>
    </style:style>
    <style:style style:name="T116_13" style:family="text">
      <style:text-properties fo:font-size="11pt" style:font-size-asian="11pt" style:font-name-complex="Arial" style:font-size-complex="11pt"/>
    </style:style>
    <style:style style:name="T116_14" style:family="text">
      <style:text-properties fo:font-size="11pt" style:font-size-asian="11pt" style:font-name-complex="Arial" style:font-size-complex="11pt"/>
    </style:style>
    <style:style style:name="T116_15" style:family="text">
      <style:text-properties fo:font-size="11pt" style:font-size-asian="11pt" style:font-name-complex="Arial" style:font-size-complex="11pt"/>
    </style:style>
    <style:style style:name="T116_16" style:family="text">
      <style:text-properties fo:font-size="11pt" style:font-size-asian="11pt" style:font-name-complex="Arial" style:font-size-complex="11pt"/>
    </style:style>
    <style:style style:name="T116_17" style:family="text">
      <style:text-properties fo:font-size="11pt" style:font-size-asian="11pt" style:font-name-complex="Arial" style:font-size-complex="11pt"/>
    </style:style>
    <style:style style:name="T116_18" style:family="text">
      <style:text-properties fo:font-size="11pt" style:font-size-asian="11pt" style:font-name-complex="Arial" style:font-size-complex="11pt"/>
    </style:style>
    <style:style style:name="T116_19" style:family="text">
      <style:text-properties fo:font-size="11pt" style:font-size-asian="11pt" style:font-name-complex="Arial" style:font-size-complex="11pt"/>
    </style:style>
    <style:style style:name="T116_20" style:family="text">
      <style:text-properties fo:font-size="11pt" style:font-size-asian="11pt" style:font-name-complex="Arial" style:font-size-complex="11pt"/>
    </style:style>
    <style:style style:name="T116_21" style:family="text">
      <style:text-properties fo:font-size="11pt" style:font-size-asian="11pt" style:font-name-complex="Arial" style:font-size-complex="11pt"/>
    </style:style>
    <style:style style:name="T116_22" style:family="text">
      <style:text-properties fo:font-size="11pt" style:font-size-asian="11pt" style:font-name-complex="Arial" style:font-size-complex="11pt"/>
    </style:style>
    <style:style style:name="T116_23" style:family="text">
      <style:text-properties fo:font-size="11pt" style:font-size-asian="11pt" style:font-name-complex="Arial" style:font-size-complex="11pt"/>
    </style:style>
    <style:style style:name="T116_24" style:family="text">
      <style:text-properties fo:font-size="11pt" style:font-size-asian="11pt" style:font-name-complex="Arial" style:font-size-complex="11pt"/>
    </style:style>
    <style:style style:name="T116_25" style:family="text">
      <style:text-properties fo:font-size="11pt" style:font-size-asian="11pt" style:font-name-complex="Arial" style:font-size-complex="11pt"/>
    </style:style>
    <style:style style:name="T116_26" style:family="text">
      <style:text-properties fo:font-size="11pt" style:font-size-asian="11pt" style:font-name-complex="Arial" style:font-size-complex="11pt"/>
    </style:style>
    <style:style style:name="T116_27" style:family="text">
      <style:text-properties fo:font-size="11pt" style:font-size-asian="11pt" style:font-name-complex="Arial" style:font-size-complex="11pt"/>
    </style:style>
    <style:style style:name="T116_28" style:family="text">
      <style:text-properties fo:font-size="11pt" style:font-size-asian="11pt" style:font-name-complex="Arial" style:font-size-complex="11pt"/>
    </style:style>
    <style:style style:name="T116_29" style:family="text">
      <style:text-properties fo:font-size="11pt" style:font-size-asian="11pt" style:font-name-complex="Arial" style:font-size-complex="11pt"/>
    </style:style>
    <style:style style:name="T116_30" style:family="text">
      <style:text-properties fo:font-size="11pt" style:font-size-asian="11pt" style:font-name-complex="Arial" style:font-size-complex="11pt"/>
    </style:style>
    <style:style style:name="T116_31" style:family="text">
      <style:text-properties fo:font-size="11pt" style:font-size-asian="11pt" style:font-name-complex="Arial" style:font-size-complex="11pt"/>
    </style:style>
    <style:style style:name="T116_32" style:family="text">
      <style:text-properties fo:font-size="11pt" style:font-size-asian="11pt" style:font-name-complex="Arial" style:font-size-complex="11pt"/>
    </style:style>
    <style:style style:name="T116_33" style:family="text">
      <style:text-properties fo:font-size="11pt" style:font-size-asian="11pt" style:font-name-complex="Arial" style:font-size-complex="11pt"/>
    </style:style>
    <style:style style:name="P117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118" style:family="paragraph" style:parent-style-name="List_20_Paragraph">
      <style:paragraph-properties fo:margin-left="0cm"/>
    </style:style>
    <style:style style:name="T118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8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19" style:family="paragraph" style:parent-style-name="List_20_Paragraph">
      <style:paragraph-properties fo:margin-left="0cm"/>
    </style:style>
    <style:style style:name="T119_1" style:family="text">
      <style:text-properties fo:font-size="11pt" style:font-size-asian="11pt" style:font-name-complex="Arial" style:font-size-complex="11pt"/>
    </style:style>
    <style:style style:name="T119_2" style:family="text">
      <style:text-properties fo:font-size="11pt" style:font-size-asian="11pt" style:font-name-complex="Arial" style:font-size-complex="11pt"/>
    </style:style>
    <style:style style:name="T119_3" style:family="text">
      <style:text-properties fo:font-size="11pt" style:font-size-asian="11pt" style:font-name-complex="Arial" style:font-size-complex="11pt"/>
    </style:style>
    <style:style style:name="T119_4" style:family="text">
      <style:text-properties fo:font-size="11pt" style:font-size-asian="11pt" style:font-name-complex="Arial" style:font-size-complex="11pt"/>
    </style:style>
    <style:style style:name="T119_5" style:family="text">
      <style:text-properties fo:font-size="11pt" style:font-size-asian="11pt" style:font-name-complex="Arial" style:font-size-complex="11pt"/>
    </style:style>
    <style:style style:name="T119_6" style:family="text">
      <style:text-properties fo:font-size="11pt" style:font-size-asian="11pt" style:font-name-complex="Arial" style:font-size-complex="11pt"/>
    </style:style>
    <style:style style:name="T119_7" style:family="text">
      <style:text-properties fo:font-size="11pt" style:font-size-asian="11pt" style:font-name-complex="Arial" style:font-size-complex="11pt"/>
    </style:style>
    <style:style style:name="T119_8" style:family="text">
      <style:text-properties fo:font-size="11pt" style:font-size-asian="11pt" style:font-name-complex="Arial" style:font-size-complex="11pt"/>
    </style:style>
    <style:style style:name="T119_9" style:family="text">
      <style:text-properties fo:font-size="11pt" style:font-size-asian="11pt" style:font-name-complex="Arial" style:font-size-complex="11pt"/>
    </style:style>
    <style:style style:name="T119_10" style:family="text">
      <style:text-properties fo:font-size="11pt" style:font-size-asian="11pt" style:font-name-complex="Arial" style:font-size-complex="11pt"/>
    </style:style>
    <style:style style:name="T119_11" style:family="text">
      <style:text-properties fo:font-size="11pt" style:font-size-asian="11pt" style:font-name-complex="Arial" style:font-size-complex="11pt"/>
    </style:style>
    <style:style style:name="T119_12" style:family="text">
      <style:text-properties fo:font-size="11pt" style:font-size-asian="11pt" style:font-name-complex="Arial" style:font-size-complex="11pt"/>
    </style:style>
    <style:style style:name="T119_13" style:family="text">
      <style:text-properties fo:font-size="11pt" style:font-size-asian="11pt" style:font-name-complex="Arial" style:font-size-complex="11pt"/>
    </style:style>
    <style:style style:name="T119_14" style:family="text">
      <style:text-properties fo:font-size="11pt" style:font-size-asian="11pt" style:font-name-complex="Arial" style:font-size-complex="11pt"/>
    </style:style>
    <style:style style:name="T119_15" style:family="text">
      <style:text-properties fo:font-size="11pt" style:font-size-asian="11pt" style:font-name-complex="Arial" style:font-size-complex="11pt"/>
    </style:style>
    <style:style style:name="T119_16" style:family="text">
      <style:text-properties fo:font-size="11pt" style:font-size-asian="11pt" style:font-name-complex="Arial" style:font-size-complex="11pt"/>
    </style:style>
    <style:style style:name="T119_17" style:family="text">
      <style:text-properties fo:font-size="11pt" style:font-size-asian="11pt" style:font-name-complex="Arial" style:font-size-complex="11pt"/>
    </style:style>
    <style:style style:name="T119_18" style:family="text">
      <style:text-properties fo:font-size="11pt" style:font-size-asian="11pt" style:font-name-complex="Arial" style:font-size-complex="11pt"/>
    </style:style>
    <style:style style:name="T119_19" style:family="text">
      <style:text-properties fo:font-size="11pt" style:font-size-asian="11pt" style:font-name-complex="Arial" style:font-size-complex="11pt"/>
    </style:style>
    <style:style style:name="T119_20" style:family="text">
      <style:text-properties fo:font-size="11pt" style:font-size-asian="11pt" style:font-name-complex="Arial" style:font-size-complex="11pt"/>
    </style:style>
    <style:style style:name="T119_21" style:family="text">
      <style:text-properties fo:font-size="11pt" style:font-size-asian="11pt" style:font-name-complex="Arial" style:font-size-complex="11pt"/>
    </style:style>
    <style:style style:name="T119_22" style:family="text">
      <style:text-properties fo:font-size="11pt" style:font-size-asian="11pt" style:font-name-complex="Arial" style:font-size-complex="11pt"/>
    </style:style>
    <style:style style:name="T119_23" style:family="text">
      <style:text-properties fo:font-size="11pt" style:font-size-asian="11pt" style:font-name-complex="Arial" style:font-size-complex="11pt"/>
    </style:style>
    <style:style style:name="T119_24" style:family="text">
      <style:text-properties fo:font-size="11pt" style:font-size-asian="11pt" style:font-name-complex="Arial" style:font-size-complex="11pt"/>
    </style:style>
    <style:style style:name="T119_25" style:family="text">
      <style:text-properties fo:font-size="11pt" style:font-size-asian="11pt" style:font-name-complex="Arial" style:font-size-complex="11pt"/>
    </style:style>
    <style:style style:name="T119_26" style:family="text">
      <style:text-properties fo:font-size="11pt" style:font-size-asian="11pt" style:font-name-complex="Arial" style:font-size-complex="11pt"/>
    </style:style>
    <style:style style:name="T119_27" style:family="text">
      <style:text-properties fo:font-size="11pt" style:font-size-asian="11pt" style:font-name-complex="Arial" style:font-size-complex="11pt"/>
    </style:style>
    <style:style style:name="T119_28" style:family="text">
      <style:text-properties fo:font-size="11pt" style:font-size-asian="11pt" style:font-name-complex="Arial" style:font-size-complex="11pt"/>
    </style:style>
    <style:style style:name="T119_29" style:family="text">
      <style:text-properties fo:font-size="11pt" style:font-size-asian="11pt" style:font-name-complex="Arial" style:font-size-complex="11pt"/>
    </style:style>
    <style:style style:name="T119_30" style:family="text">
      <style:text-properties fo:font-size="11pt" style:font-size-asian="11pt" style:font-name-complex="Arial" style:font-size-complex="11pt"/>
    </style:style>
    <style:style style:name="T119_31" style:family="text">
      <style:text-properties fo:font-size="11pt" style:font-size-asian="11pt" style:font-name-complex="Arial" style:font-size-complex="11pt"/>
    </style:style>
    <style:style style:name="T119_32" style:family="text">
      <style:text-properties fo:font-size="11pt" style:font-size-asian="11pt" style:font-name-complex="Arial" style:font-size-complex="11pt"/>
    </style:style>
    <style:style style:name="T119_33" style:family="text">
      <style:text-properties fo:font-size="11pt" style:font-size-asian="11pt" style:font-name-complex="Arial" style:font-size-complex="11pt"/>
    </style:style>
    <style:style style:name="T119_34" style:family="text">
      <style:text-properties fo:font-size="11pt" style:font-size-asian="11pt" style:font-name-complex="Arial" style:font-size-complex="11pt"/>
    </style:style>
    <style:style style:name="T119_35" style:family="text">
      <style:text-properties fo:font-size="11pt" style:font-size-asian="11pt" style:font-name-complex="Arial" style:font-size-complex="11pt"/>
    </style:style>
    <style:style style:name="T119_36" style:family="text">
      <style:text-properties fo:font-size="11pt" style:font-size-asian="11pt" style:font-name-complex="Arial" style:font-size-complex="11pt"/>
    </style:style>
    <style:style style:name="T119_37" style:family="text">
      <style:text-properties fo:font-size="11pt" style:font-size-asian="11pt" style:font-name-complex="Arial" style:font-size-complex="11pt"/>
    </style:style>
    <style:style style:name="T119_38" style:family="text">
      <style:text-properties fo:font-size="11pt" style:font-size-asian="11pt" style:font-name-complex="Arial" style:font-size-complex="11pt"/>
    </style:style>
    <style:style style:name="T119_39" style:family="text">
      <style:text-properties fo:font-size="11pt" style:font-size-asian="11pt" style:font-name-complex="Arial" style:font-size-complex="11pt"/>
    </style:style>
    <style:style style:name="T119_40" style:family="text">
      <style:text-properties fo:font-size="11pt" style:font-size-asian="11pt" style:font-name-complex="Arial" style:font-size-complex="11pt"/>
    </style:style>
    <style:style style:name="T119_41" style:family="text">
      <style:text-properties fo:font-size="11pt" style:font-size-asian="11pt" style:font-name-complex="Arial" style:font-size-complex="11pt"/>
    </style:style>
    <style:style style:name="T119_42" style:family="text">
      <style:text-properties fo:font-size="11pt" style:font-size-asian="11pt" style:font-name-complex="Arial" style:font-size-complex="11pt"/>
    </style:style>
    <style:style style:name="T119_43" style:family="text">
      <style:text-properties fo:font-size="11pt" style:font-size-asian="11pt" style:font-name-complex="Arial" style:font-size-complex="11pt"/>
    </style:style>
    <style:style style:name="T119_44" style:family="text">
      <style:text-properties fo:font-size="11pt" style:font-size-asian="11pt" style:font-name-complex="Arial" style:font-size-complex="11pt"/>
    </style:style>
    <style:style style:name="T119_45" style:family="text">
      <style:text-properties fo:font-size="11pt" style:font-size-asian="11pt" style:font-name-complex="Arial" style:font-size-complex="11pt"/>
    </style:style>
    <style:style style:name="T119_46" style:family="text">
      <style:text-properties fo:font-size="11pt" style:font-size-asian="11pt" style:font-name-complex="Arial" style:font-size-complex="11pt"/>
    </style:style>
    <style:style style:name="T119_47" style:family="text">
      <style:text-properties fo:font-size="11pt" style:font-size-asian="11pt" style:font-name-complex="Arial" style:font-size-complex="11pt"/>
    </style:style>
    <style:style style:name="T119_48" style:family="text">
      <style:text-properties fo:font-size="11pt" style:font-size-asian="11pt" style:font-name-complex="Arial" style:font-size-complex="11pt"/>
    </style:style>
    <style:style style:name="T119_49" style:family="text">
      <style:text-properties fo:font-size="11pt" style:font-size-asian="11pt" style:font-name-complex="Arial" style:font-size-complex="11pt"/>
    </style:style>
    <style:style style:name="T119_50" style:family="text">
      <style:text-properties fo:font-size="11pt" style:font-size-asian="11pt" style:font-name-complex="Arial" style:font-size-complex="11pt"/>
    </style:style>
    <style:style style:name="T119_51" style:family="text">
      <style:text-properties fo:font-size="11pt" style:font-size-asian="11pt" style:font-name-complex="Arial" style:font-size-complex="11pt"/>
    </style:style>
    <style:style style:name="T119_52" style:family="text">
      <style:text-properties fo:font-size="11pt" style:font-size-asian="11pt" style:font-name-complex="Arial" style:font-size-complex="11pt"/>
    </style:style>
    <style:style style:name="T119_53" style:family="text">
      <style:text-properties fo:font-size="11pt" style:font-size-asian="11pt" style:font-name-complex="Arial" style:font-size-complex="11pt"/>
    </style:style>
    <style:style style:name="T119_54" style:family="text">
      <style:text-properties fo:font-size="11pt" style:font-size-asian="11pt" style:font-name-complex="Arial" style:font-size-complex="11pt"/>
    </style:style>
    <style:style style:name="T119_55" style:family="text">
      <style:text-properties fo:font-size="11pt" style:font-size-asian="11pt" style:font-name-complex="Arial" style:font-size-complex="11pt"/>
    </style:style>
    <style:style style:name="T119_56" style:family="text">
      <style:text-properties fo:font-size="11pt" style:font-size-asian="11pt" style:font-name-complex="Arial" style:font-size-complex="11pt"/>
    </style:style>
    <style:style style:name="T119_57" style:family="text">
      <style:text-properties fo:font-size="11pt" style:font-size-asian="11pt" style:font-name-complex="Arial" style:font-size-complex="11pt"/>
    </style:style>
    <style:style style:name="T119_58" style:family="text">
      <style:text-properties fo:font-size="11pt" style:font-size-asian="11pt" style:font-name-complex="Arial" style:font-size-complex="11pt"/>
    </style:style>
    <style:style style:name="T119_59" style:family="text">
      <style:text-properties fo:font-size="11pt" style:font-size-asian="11pt" style:font-name-complex="Arial" style:font-size-complex="11pt"/>
    </style:style>
    <style:style style:name="T119_60" style:family="text">
      <style:text-properties fo:font-size="11pt" style:font-size-asian="11pt" style:font-name-complex="Arial" style:font-size-complex="11pt"/>
    </style:style>
    <style:style style:name="T119_61" style:family="text">
      <style:text-properties fo:font-size="11pt" style:font-size-asian="11pt" style:font-name-complex="Arial" style:font-size-complex="11pt"/>
    </style:style>
    <style:style style:name="T119_62" style:family="text">
      <style:text-properties fo:font-size="11pt" style:font-size-asian="11pt" style:font-name-complex="Arial" style:font-size-complex="11pt"/>
    </style:style>
    <style:style style:name="T119_63" style:family="text">
      <style:text-properties fo:font-size="11pt" style:font-size-asian="11pt" style:font-name-complex="Arial" style:font-size-complex="11pt"/>
    </style:style>
    <style:style style:name="T119_64" style:family="text">
      <style:text-properties fo:font-size="11pt" style:font-size-asian="11pt" style:font-name-complex="Arial" style:font-size-complex="11pt"/>
    </style:style>
    <style:style style:name="T119_65" style:family="text">
      <style:text-properties fo:font-size="11pt" style:font-size-asian="11pt" style:font-name-complex="Arial" style:font-size-complex="11pt"/>
    </style:style>
    <style:style style:name="T119_66" style:family="text">
      <style:text-properties fo:font-size="11pt" style:font-size-asian="11pt" style:font-name-complex="Arial" style:font-size-complex="11pt"/>
    </style:style>
    <style:style style:name="T119_67" style:family="text">
      <style:text-properties fo:font-size="11pt" style:font-size-asian="11pt" style:font-name-complex="Arial" style:font-size-complex="11pt"/>
    </style:style>
    <style:style style:name="T119_68" style:family="text">
      <style:text-properties fo:font-size="11pt" style:font-size-asian="11pt" style:font-name-complex="Arial" style:font-size-complex="11pt"/>
    </style:style>
    <style:style style:name="T119_69" style:family="text">
      <style:text-properties fo:font-size="11pt" style:font-size-asian="11pt" style:font-name-complex="Arial" style:font-size-complex="11pt"/>
    </style:style>
    <style:style style:name="T119_70" style:family="text">
      <style:text-properties fo:font-size="11pt" style:font-size-asian="11pt" style:font-name-complex="Arial" style:font-size-complex="11pt"/>
    </style:style>
    <style:style style:name="T119_71" style:family="text">
      <style:text-properties fo:font-size="11pt" style:font-size-asian="11pt" style:font-name-complex="Arial" style:font-size-complex="11pt"/>
    </style:style>
    <style:style style:name="T119_72" style:family="text">
      <style:text-properties fo:font-size="11pt" style:font-size-asian="11pt" style:font-name-complex="Arial" style:font-size-complex="11pt"/>
    </style:style>
    <style:style style:name="T119_73" style:family="text">
      <style:text-properties fo:font-size="11pt" style:font-size-asian="11pt" style:font-name-complex="Arial" style:font-size-complex="11pt"/>
    </style:style>
    <style:style style:name="T119_74" style:family="text">
      <style:text-properties fo:font-size="11pt" style:font-size-asian="11pt" style:font-name-complex="Arial" style:font-size-complex="11pt"/>
    </style:style>
    <style:style style:name="T119_75" style:family="text">
      <style:text-properties fo:font-size="11pt" style:font-size-asian="11pt" style:font-name-complex="Arial" style:font-size-complex="11pt"/>
    </style:style>
    <style:style style:name="T119_76" style:family="text">
      <style:text-properties fo:font-size="11pt" style:font-size-asian="11pt" style:font-name-complex="Arial" style:font-size-complex="11pt"/>
    </style:style>
    <style:style style:name="T119_77" style:family="text">
      <style:text-properties fo:font-size="11pt" style:font-size-asian="11pt" style:font-name-complex="Arial" style:font-size-complex="11pt"/>
    </style:style>
    <style:style style:name="T119_78" style:family="text">
      <style:text-properties fo:font-size="11pt" style:font-size-asian="11pt" style:font-name-complex="Arial" style:font-size-complex="11pt"/>
    </style:style>
    <style:style style:name="T119_79" style:family="text">
      <style:text-properties fo:font-size="11pt" style:font-size-asian="11pt" style:font-name-complex="Arial" style:font-size-complex="11pt"/>
    </style:style>
    <style:style style:name="T119_80" style:family="text">
      <style:text-properties fo:font-size="11pt" style:font-size-asian="11pt" style:font-name-complex="Arial" style:font-size-complex="11pt"/>
    </style:style>
    <style:style style:name="T119_81" style:family="text">
      <style:text-properties fo:font-size="11pt" style:font-size-asian="11pt" style:font-name-complex="Arial" style:font-size-complex="11pt"/>
    </style:style>
    <style:style style:name="T119_82" style:family="text">
      <style:text-properties fo:font-size="11pt" style:font-size-asian="11pt" style:font-name-complex="Arial" style:font-size-complex="11pt"/>
    </style:style>
    <style:style style:name="T119_83" style:family="text">
      <style:text-properties fo:font-size="11pt" style:font-size-asian="11pt" style:font-name-complex="Arial" style:font-size-complex="11pt"/>
    </style:style>
    <style:style style:name="T119_84" style:family="text">
      <style:text-properties fo:font-size="11pt" style:font-size-asian="11pt" style:font-name-complex="Arial" style:font-size-complex="11pt"/>
    </style:style>
    <style:style style:name="T119_85" style:family="text">
      <style:text-properties fo:font-size="11pt" style:font-size-asian="11pt" style:font-name-complex="Arial" style:font-size-complex="11pt"/>
    </style:style>
    <style:style style:name="T119_86" style:family="text">
      <style:text-properties fo:font-size="11pt" style:font-size-asian="11pt" style:font-name-complex="Arial" style:font-size-complex="11pt"/>
    </style:style>
    <style:style style:name="T119_87" style:family="text">
      <style:text-properties fo:font-size="11pt" style:font-size-asian="11pt" style:font-name-complex="Arial" style:font-size-complex="11pt"/>
    </style:style>
    <style:style style:name="T119_88" style:family="text">
      <style:text-properties fo:font-size="11pt" style:font-size-asian="11pt" style:font-name-complex="Arial" style:font-size-complex="11pt"/>
    </style:style>
    <style:style style:name="T119_89" style:family="text">
      <style:text-properties fo:font-size="11pt" style:font-size-asian="11pt" style:font-name-complex="Arial" style:font-size-complex="11pt"/>
    </style:style>
    <style:style style:name="T119_90" style:family="text">
      <style:text-properties fo:font-size="11pt" style:font-size-asian="11pt" style:font-name-complex="Arial" style:font-size-complex="11pt"/>
    </style:style>
    <style:style style:name="T119_91" style:family="text">
      <style:text-properties fo:font-size="11pt" style:font-size-asian="11pt" style:font-name-complex="Arial" style:font-size-complex="11pt"/>
    </style:style>
    <style:style style:name="T119_92" style:family="text">
      <style:text-properties fo:font-size="11pt" style:font-size-asian="11pt" style:font-name-complex="Arial" style:font-size-complex="11pt"/>
    </style:style>
    <style:style style:name="T119_93" style:family="text">
      <style:text-properties fo:font-size="11pt" style:font-size-asian="11pt" style:font-name-complex="Arial" style:font-size-complex="11pt"/>
    </style:style>
    <style:style style:name="T119_94" style:family="text">
      <style:text-properties fo:font-size="11pt" style:font-size-asian="11pt" style:font-name-complex="Arial" style:font-size-complex="11pt"/>
    </style:style>
    <style:style style:name="T119_95" style:family="text">
      <style:text-properties fo:font-size="11pt" style:font-size-asian="11pt" style:font-name-complex="Arial" style:font-size-complex="11pt"/>
    </style:style>
    <style:style style:name="T119_96" style:family="text">
      <style:text-properties fo:font-size="11pt" style:font-size-asian="11pt" style:font-name-complex="Arial" style:font-size-complex="11pt"/>
    </style:style>
    <style:style style:name="T119_97" style:family="text">
      <style:text-properties fo:font-size="11pt" style:font-size-asian="11pt" style:font-name-complex="Arial" style:font-size-complex="11pt"/>
    </style:style>
    <style:style style:name="T119_98" style:family="text">
      <style:text-properties fo:font-size="11pt" style:font-size-asian="11pt" style:font-name-complex="Arial" style:font-size-complex="11pt"/>
    </style:style>
    <style:style style:name="T119_99" style:family="text">
      <style:text-properties fo:font-size="11pt" style:font-size-asian="11pt" style:font-name-complex="Arial" style:font-size-complex="11pt"/>
    </style:style>
    <style:style style:name="T119_100" style:family="text">
      <style:text-properties fo:font-size="11pt" style:font-size-asian="11pt" style:font-name-complex="Arial" style:font-size-complex="11pt"/>
    </style:style>
    <style:style style:name="T119_101" style:family="text">
      <style:text-properties fo:font-size="11pt" style:font-size-asian="11pt" style:font-name-complex="Arial" style:font-size-complex="11pt"/>
    </style:style>
    <style:style style:name="T119_102" style:family="text">
      <style:text-properties fo:font-size="11pt" style:font-size-asian="11pt" style:font-name-complex="Arial" style:font-size-complex="11pt"/>
    </style:style>
    <style:style style:name="P120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121" style:family="paragraph" style:parent-style-name="List_20_Paragraph">
      <style:paragraph-properties fo:margin-left="0cm"/>
    </style:style>
    <style:style style:name="T121_1" style:family="text">
      <style:text-properties fo:font-size="11pt" style:font-size-asian="11pt" style:font-name-complex="Arial" style:font-size-complex="11pt"/>
    </style:style>
    <style:style style:name="T121_2" style:family="text">
      <style:text-properties fo:font-size="11pt" style:font-size-asian="11pt" style:font-name-complex="Arial" style:font-size-complex="11pt"/>
    </style:style>
    <style:style style:name="T121_3" style:family="text">
      <style:text-properties fo:font-size="11pt" style:font-size-asian="11pt" style:font-name-complex="Arial" style:font-size-complex="11pt"/>
    </style:style>
    <style:style style:name="T121_4" style:family="text">
      <style:text-properties fo:font-size="11pt" style:font-size-asian="11pt" style:font-name-complex="Arial" style:font-size-complex="11pt"/>
    </style:style>
    <style:style style:name="T121_5" style:family="text">
      <style:text-properties fo:font-size="11pt" style:font-size-asian="11pt" style:font-name-complex="Arial" style:font-size-complex="11pt"/>
    </style:style>
    <style:style style:name="T121_6" style:family="text">
      <style:text-properties fo:font-size="11pt" style:font-size-asian="11pt" style:font-name-complex="Arial" style:font-size-complex="11pt"/>
    </style:style>
    <style:style style:name="T121_7" style:family="text">
      <style:text-properties fo:font-size="11pt" style:font-size-asian="11pt" style:font-name-complex="Arial" style:font-size-complex="11pt"/>
    </style:style>
    <style:style style:name="T121_8" style:family="text">
      <style:text-properties fo:font-size="11pt" style:font-size-asian="11pt" style:font-name-complex="Arial" style:font-size-complex="11pt"/>
    </style:style>
    <style:style style:name="T121_9" style:family="text">
      <style:text-properties fo:font-size="11pt" style:font-size-asian="11pt" style:font-name-complex="Arial" style:font-size-complex="11pt"/>
    </style:style>
    <style:style style:name="T121_10" style:family="text">
      <style:text-properties fo:font-size="11pt" style:font-size-asian="11pt" style:font-name-complex="Arial" style:font-size-complex="11pt"/>
    </style:style>
    <style:style style:name="T121_11" style:family="text">
      <style:text-properties fo:font-size="11pt" style:font-size-asian="11pt" style:font-name-complex="Arial" style:font-size-complex="11pt"/>
    </style:style>
    <style:style style:name="T121_12" style:family="text">
      <style:text-properties fo:font-size="11pt" style:font-size-asian="11pt" style:font-name-complex="Arial" style:font-size-complex="11pt"/>
    </style:style>
    <style:style style:name="T121_13" style:family="text">
      <style:text-properties fo:font-size="11pt" style:font-size-asian="11pt" style:font-name-complex="Arial" style:font-size-complex="11pt"/>
    </style:style>
    <style:style style:name="T121_14" style:family="text">
      <style:text-properties fo:font-size="11pt" style:font-size-asian="11pt" style:font-name-complex="Arial" style:font-size-complex="11pt"/>
    </style:style>
    <style:style style:name="T121_15" style:family="text">
      <style:text-properties fo:font-size="11pt" style:font-size-asian="11pt" style:font-name-complex="Arial" style:font-size-complex="11pt"/>
    </style:style>
    <style:style style:name="T121_16" style:family="text">
      <style:text-properties fo:font-size="11pt" style:font-size-asian="11pt" style:font-name-complex="Arial" style:font-size-complex="11pt"/>
    </style:style>
    <style:style style:name="T121_17" style:family="text">
      <style:text-properties fo:font-size="11pt" style:font-size-asian="11pt" style:font-name-complex="Arial" style:font-size-complex="11pt"/>
    </style:style>
    <style:style style:name="T121_18" style:family="text">
      <style:text-properties fo:font-size="11pt" style:font-size-asian="11pt" style:font-name-complex="Arial" style:font-size-complex="11pt"/>
    </style:style>
    <style:style style:name="T121_19" style:family="text">
      <style:text-properties fo:font-size="11pt" style:font-size-asian="11pt" style:font-name-complex="Arial" style:font-size-complex="11pt"/>
    </style:style>
    <style:style style:name="T121_20" style:family="text">
      <style:text-properties fo:font-size="11pt" style:font-size-asian="11pt" style:font-name-complex="Arial" style:font-size-complex="11pt"/>
    </style:style>
    <style:style style:name="T121_21" style:family="text">
      <style:text-properties fo:font-size="11pt" style:font-size-asian="11pt" style:font-name-complex="Arial" style:font-size-complex="11pt"/>
    </style:style>
    <style:style style:name="T121_22" style:family="text">
      <style:text-properties fo:font-size="11pt" style:font-size-asian="11pt" style:font-name-complex="Arial" style:font-size-complex="11pt"/>
    </style:style>
    <style:style style:name="T121_23" style:family="text">
      <style:text-properties fo:font-size="11pt" style:font-size-asian="11pt" style:font-name-complex="Arial" style:font-size-complex="11pt"/>
    </style:style>
    <style:style style:name="T121_24" style:family="text">
      <style:text-properties fo:font-size="11pt" style:font-size-asian="11pt" style:font-name-complex="Arial" style:font-size-complex="11pt"/>
    </style:style>
    <style:style style:name="T121_25" style:family="text">
      <style:text-properties fo:font-size="11pt" style:font-size-asian="11pt" style:font-name-complex="Arial" style:font-size-complex="11pt"/>
    </style:style>
    <style:style style:name="T121_26" style:family="text">
      <style:text-properties fo:font-size="11pt" style:font-size-asian="11pt" style:font-name-complex="Arial" style:font-size-complex="11pt"/>
    </style:style>
    <style:style style:name="T121_27" style:family="text">
      <style:text-properties fo:font-size="11pt" style:font-size-asian="11pt" style:font-name-complex="Arial" style:font-size-complex="11pt"/>
    </style:style>
    <style:style style:name="T121_28" style:family="text">
      <style:text-properties fo:font-size="11pt" style:font-size-asian="11pt" style:font-name-complex="Arial" style:font-size-complex="11pt"/>
    </style:style>
    <style:style style:name="T121_29" style:family="text">
      <style:text-properties fo:font-size="11pt" style:font-size-asian="11pt" style:font-name-complex="Arial" style:font-size-complex="11pt"/>
    </style:style>
    <style:style style:name="T121_30" style:family="text">
      <style:text-properties fo:font-size="11pt" style:font-size-asian="11pt" style:font-name-complex="Arial" style:font-size-complex="11pt"/>
    </style:style>
    <style:style style:name="T121_31" style:family="text">
      <style:text-properties fo:font-size="11pt" style:font-size-asian="11pt" style:font-name-complex="Arial" style:font-size-complex="11pt"/>
    </style:style>
    <style:style style:name="T121_32" style:family="text">
      <style:text-properties fo:font-size="11pt" style:font-size-asian="11pt" style:font-name-complex="Arial" style:font-size-complex="11pt"/>
    </style:style>
    <style:style style:name="T121_33" style:family="text">
      <style:text-properties fo:font-size="11pt" style:font-size-asian="11pt" style:font-name-complex="Arial" style:font-size-complex="11pt"/>
    </style:style>
    <style:style style:name="T121_34" style:family="text">
      <style:text-properties fo:font-size="11pt" style:font-size-asian="11pt" style:font-name-complex="Arial" style:font-size-complex="11pt"/>
    </style:style>
    <style:style style:name="T121_35" style:family="text">
      <style:text-properties fo:font-size="11pt" style:font-size-asian="11pt" style:font-name-complex="Arial" style:font-size-complex="11pt"/>
    </style:style>
    <style:style style:name="T121_36" style:family="text">
      <style:text-properties fo:font-size="11pt" style:font-size-asian="11pt" style:font-name-complex="Arial" style:font-size-complex="11pt"/>
    </style:style>
    <style:style style:name="T121_37" style:family="text">
      <style:text-properties fo:font-size="11pt" style:font-size-asian="11pt" style:font-name-complex="Arial" style:font-size-complex="11pt"/>
    </style:style>
    <style:style style:name="T121_38" style:family="text">
      <style:text-properties fo:font-size="11pt" style:font-size-asian="11pt" style:font-name-complex="Arial" style:font-size-complex="11pt"/>
    </style:style>
    <style:style style:name="T121_39" style:family="text">
      <style:text-properties fo:font-size="11pt" style:font-size-asian="11pt" style:font-name-complex="Arial" style:font-size-complex="11pt"/>
    </style:style>
    <style:style style:name="T121_40" style:family="text">
      <style:text-properties fo:font-size="11pt" style:font-size-asian="11pt" style:font-name-complex="Arial" style:font-size-complex="11pt"/>
    </style:style>
    <style:style style:name="T121_41" style:family="text">
      <style:text-properties fo:font-size="11pt" style:font-size-asian="11pt" style:font-name-complex="Arial" style:font-size-complex="11pt"/>
    </style:style>
    <style:style style:name="T121_42" style:family="text">
      <style:text-properties fo:font-size="11pt" style:font-size-asian="11pt" style:font-name-complex="Arial" style:font-size-complex="11pt"/>
    </style:style>
    <style:style style:name="T121_43" style:family="text">
      <style:text-properties fo:font-size="11pt" style:font-size-asian="11pt" style:font-name-complex="Arial" style:font-size-complex="11pt"/>
    </style:style>
    <style:style style:name="T121_44" style:family="text">
      <style:text-properties fo:font-size="11pt" style:font-size-asian="11pt" style:font-name-complex="Arial" style:font-size-complex="11pt"/>
    </style:style>
    <style:style style:name="T121_45" style:family="text">
      <style:text-properties fo:font-size="11pt" style:font-size-asian="11pt" style:font-name-complex="Arial" style:font-size-complex="11pt"/>
    </style:style>
    <style:style style:name="T121_46" style:family="text">
      <style:text-properties fo:font-size="11pt" style:font-size-asian="11pt" style:font-name-complex="Arial" style:font-size-complex="11pt"/>
    </style:style>
    <style:style style:name="T121_47" style:family="text">
      <style:text-properties fo:font-size="11pt" style:font-size-asian="11pt" style:font-name-complex="Arial" style:font-size-complex="11pt"/>
    </style:style>
    <style:style style:name="T121_48" style:family="text">
      <style:text-properties fo:font-size="11pt" style:font-size-asian="11pt" style:font-name-complex="Arial" style:font-size-complex="11pt"/>
    </style:style>
    <style:style style:name="T121_49" style:family="text">
      <style:text-properties fo:font-size="11pt" style:font-size-asian="11pt" style:font-name-complex="Arial" style:font-size-complex="11pt"/>
    </style:style>
    <style:style style:name="T121_50" style:family="text">
      <style:text-properties fo:font-size="11pt" style:font-size-asian="11pt" style:font-name-complex="Arial" style:font-size-complex="11pt"/>
    </style:style>
    <style:style style:name="T121_51" style:family="text">
      <style:text-properties fo:font-size="11pt" style:font-size-asian="11pt" style:font-name-complex="Arial" style:font-size-complex="11pt"/>
    </style:style>
    <style:style style:name="T121_52" style:family="text">
      <style:text-properties fo:font-size="11pt" style:font-size-asian="11pt" style:font-name-complex="Arial" style:font-size-complex="11pt"/>
    </style:style>
    <style:style style:name="T121_53" style:family="text">
      <style:text-properties fo:font-size="11pt" style:font-size-asian="11pt" style:font-name-complex="Arial" style:font-size-complex="11pt"/>
    </style:style>
    <style:style style:name="T121_54" style:family="text">
      <style:text-properties fo:font-size="11pt" style:font-size-asian="11pt" style:font-name-complex="Arial" style:font-size-complex="11pt"/>
    </style:style>
    <style:style style:name="T121_55" style:family="text">
      <style:text-properties fo:font-size="11pt" style:font-size-asian="11pt" style:font-name-complex="Arial" style:font-size-complex="11pt"/>
    </style:style>
    <style:style style:name="T121_56" style:family="text">
      <style:text-properties fo:font-size="11pt" style:font-size-asian="11pt" style:font-name-complex="Arial" style:font-size-complex="11pt"/>
    </style:style>
    <style:style style:name="P122" style:family="paragraph" style:parent-style-name="List_20_Paragraph">
      <style:paragraph-properties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123" style:family="paragraph" style:parent-style-name="List_20_Paragraph">
      <style:paragraph-properties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124" style:family="paragraph" style:parent-style-name="List_20_Paragraph">
      <style:paragraph-properties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125" style:family="paragraph" style:parent-style-name="List_20_Paragraph">
      <style:paragraph-properties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126" style:family="paragraph" style:parent-style-name="List_20_Paragraph">
      <style:paragraph-properties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127" style:family="paragraph" style:parent-style-name="List_20_Paragraph">
      <style:paragraph-properties fo:margin-left="0cm"/>
    </style:style>
    <style:style style:name="T127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27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27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27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27_5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28" style:family="paragraph" style:parent-style-name="List_20_Paragraph">
      <style:paragraph-properties fo:margin-left="0cm"/>
    </style:style>
    <style:style style:name="T128_1" style:family="text">
      <style:text-properties fo:font-size="11pt" style:font-size-asian="11pt" style:font-name-complex="Arial" style:font-size-complex="11pt"/>
    </style:style>
    <style:style style:name="T128_2" style:family="text">
      <style:text-properties fo:font-size="11pt" style:font-size-asian="11pt" style:font-name-complex="Arial" style:font-size-complex="11pt"/>
    </style:style>
    <style:style style:name="T128_3" style:family="text">
      <style:text-properties fo:font-size="11pt" style:font-size-asian="11pt" style:font-name-complex="Arial" style:font-size-complex="11pt"/>
    </style:style>
    <style:style style:name="T128_4" style:family="text">
      <style:text-properties fo:font-size="11pt" style:font-size-asian="11pt" style:font-name-complex="Arial" style:font-size-complex="11pt"/>
    </style:style>
    <style:style style:name="T128_5" style:family="text">
      <style:text-properties fo:font-size="11pt" style:font-size-asian="11pt" style:font-name-complex="Arial" style:font-size-complex="11pt"/>
    </style:style>
    <style:style style:name="T128_6" style:family="text">
      <style:text-properties fo:font-size="11pt" style:font-size-asian="11pt" style:font-name-complex="Arial" style:font-size-complex="11pt"/>
    </style:style>
    <style:style style:name="T128_7" style:family="text">
      <style:text-properties fo:font-size="11pt" style:font-size-asian="11pt" style:font-name-complex="Arial" style:font-size-complex="11pt"/>
    </style:style>
    <style:style style:name="T128_8" style:family="text">
      <style:text-properties fo:font-size="11pt" style:font-size-asian="11pt" style:font-name-complex="Arial" style:font-size-complex="11pt"/>
    </style:style>
    <style:style style:name="T128_9" style:family="text">
      <style:text-properties fo:font-size="11pt" style:font-size-asian="11pt" style:font-name-complex="Arial" style:font-size-complex="11pt"/>
    </style:style>
    <style:style style:name="T128_10" style:family="text">
      <style:text-properties fo:font-size="11pt" style:font-size-asian="11pt" style:font-name-complex="Arial" style:font-size-complex="11pt"/>
    </style:style>
    <style:style style:name="T128_11" style:family="text">
      <style:text-properties fo:font-size="11pt" style:font-size-asian="11pt" style:font-name-complex="Arial" style:font-size-complex="11pt"/>
    </style:style>
    <style:style style:name="T128_12" style:family="text">
      <style:text-properties fo:font-size="11pt" style:font-size-asian="11pt" style:font-name-complex="Arial" style:font-size-complex="11pt"/>
    </style:style>
    <style:style style:name="T128_13" style:family="text">
      <style:text-properties fo:font-size="11pt" style:font-size-asian="11pt" style:font-name-complex="Arial" style:font-size-complex="11pt"/>
    </style:style>
    <style:style style:name="T128_14" style:family="text">
      <style:text-properties fo:font-size="11pt" style:font-size-asian="11pt" style:font-name-complex="Arial" style:font-size-complex="11pt"/>
    </style:style>
    <style:style style:name="T128_15" style:family="text">
      <style:text-properties fo:font-size="11pt" style:font-size-asian="11pt" style:font-name-complex="Arial" style:font-size-complex="11pt"/>
    </style:style>
    <style:style style:name="T128_16" style:family="text">
      <style:text-properties fo:font-size="11pt" style:font-size-asian="11pt" style:font-name-complex="Arial" style:font-size-complex="11pt"/>
    </style:style>
    <style:style style:name="T128_17" style:family="text">
      <style:text-properties fo:font-size="11pt" style:font-size-asian="11pt" style:font-name-complex="Arial" style:font-size-complex="11pt"/>
    </style:style>
    <style:style style:name="T128_18" style:family="text">
      <style:text-properties fo:font-size="11pt" style:font-size-asian="11pt" style:font-name-complex="Arial" style:font-size-complex="11pt"/>
    </style:style>
    <style:style style:name="T128_19" style:family="text">
      <style:text-properties fo:font-size="11pt" style:font-size-asian="11pt" style:font-name-complex="Arial" style:font-size-complex="11pt"/>
    </style:style>
    <style:style style:name="T128_20" style:family="text">
      <style:text-properties fo:font-size="11pt" style:font-size-asian="11pt" style:font-name-complex="Arial" style:font-size-complex="11pt"/>
    </style:style>
    <style:style style:name="T128_21" style:family="text">
      <style:text-properties fo:font-size="11pt" style:font-size-asian="11pt" style:font-name-complex="Arial" style:font-size-complex="11pt"/>
    </style:style>
    <style:style style:name="T128_22" style:family="text">
      <style:text-properties fo:font-size="11pt" style:font-size-asian="11pt" style:font-name-complex="Arial" style:font-size-complex="11pt"/>
    </style:style>
    <style:style style:name="T128_23" style:family="text">
      <style:text-properties fo:font-size="11pt" style:font-size-asian="11pt" style:font-name-complex="Arial" style:font-size-complex="11pt"/>
    </style:style>
    <style:style style:name="T128_24" style:family="text">
      <style:text-properties fo:font-size="11pt" style:font-size-asian="11pt" style:font-name-complex="Arial" style:font-size-complex="11pt"/>
    </style:style>
    <style:style style:name="T128_25" style:family="text">
      <style:text-properties fo:font-size="11pt" style:font-size-asian="11pt" style:font-name-complex="Arial" style:font-size-complex="11pt"/>
    </style:style>
    <style:style style:name="T128_26" style:family="text">
      <style:text-properties fo:font-size="11pt" style:font-size-asian="11pt" style:font-name-complex="Arial" style:font-size-complex="11pt"/>
    </style:style>
    <style:style style:name="T128_27" style:family="text">
      <style:text-properties fo:font-size="11pt" style:font-size-asian="11pt" style:font-name-complex="Arial" style:font-size-complex="11pt"/>
    </style:style>
    <style:style style:name="T128_28" style:family="text">
      <style:text-properties fo:font-size="11pt" style:font-size-asian="11pt" style:font-name-complex="Arial" style:font-size-complex="11pt"/>
    </style:style>
    <style:style style:name="T128_29" style:family="text">
      <style:text-properties fo:font-size="11pt" style:font-size-asian="11pt" style:font-name-complex="Arial" style:font-size-complex="11pt"/>
    </style:style>
    <style:style style:name="T128_30" style:family="text">
      <style:text-properties fo:font-size="11pt" style:font-size-asian="11pt" style:font-name-complex="Arial" style:font-size-complex="11pt"/>
    </style:style>
    <style:style style:name="T128_31" style:family="text">
      <style:text-properties fo:font-size="11pt" style:font-size-asian="11pt" style:font-name-complex="Arial" style:font-size-complex="11pt"/>
    </style:style>
    <style:style style:name="T128_32" style:family="text">
      <style:text-properties fo:font-size="11pt" style:font-size-asian="11pt" style:font-name-complex="Arial" style:font-size-complex="11pt"/>
    </style:style>
    <style:style style:name="T128_33" style:family="text">
      <style:text-properties fo:font-size="11pt" style:font-size-asian="11pt" style:font-name-complex="Arial" style:font-size-complex="11pt"/>
    </style:style>
    <style:style style:name="T128_34" style:family="text">
      <style:text-properties fo:font-size="11pt" style:font-size-asian="11pt" style:font-name-complex="Arial" style:font-size-complex="11pt"/>
    </style:style>
    <style:style style:name="T128_35" style:family="text">
      <style:text-properties fo:font-size="11pt" style:font-size-asian="11pt" style:font-name-complex="Arial" style:font-size-complex="11pt"/>
    </style:style>
    <style:style style:name="T128_36" style:family="text">
      <style:text-properties fo:font-size="11pt" style:font-size-asian="11pt" style:font-name-complex="Arial" style:font-size-complex="11pt"/>
    </style:style>
    <style:style style:name="T128_37" style:family="text">
      <style:text-properties fo:font-size="11pt" style:font-size-asian="11pt" style:font-name-complex="Arial" style:font-size-complex="11pt"/>
    </style:style>
    <style:style style:name="T128_38" style:family="text">
      <style:text-properties fo:font-size="11pt" style:font-size-asian="11pt" style:font-name-complex="Arial" style:font-size-complex="11pt"/>
    </style:style>
    <style:style style:name="T128_39" style:family="text">
      <style:text-properties fo:font-size="11pt" style:font-size-asian="11pt" style:font-name-complex="Arial" style:font-size-complex="11pt"/>
    </style:style>
    <style:style style:name="T128_40" style:family="text">
      <style:text-properties fo:font-size="11pt" style:font-size-asian="11pt" style:font-name-complex="Arial" style:font-size-complex="11pt"/>
    </style:style>
    <style:style style:name="T128_41" style:family="text">
      <style:text-properties fo:font-size="11pt" style:font-size-asian="11pt" style:font-name-complex="Arial" style:font-size-complex="11pt"/>
    </style:style>
    <style:style style:name="T128_42" style:family="text">
      <style:text-properties fo:font-size="11pt" style:font-size-asian="11pt" style:font-name-complex="Arial" style:font-size-complex="11pt"/>
    </style:style>
    <style:style style:name="T128_43" style:family="text">
      <style:text-properties fo:font-size="11pt" style:font-size-asian="11pt" style:font-name-complex="Arial" style:font-size-complex="11pt"/>
    </style:style>
    <style:style style:name="T128_44" style:family="text">
      <style:text-properties fo:font-size="11pt" style:font-size-asian="11pt" style:font-name-complex="Arial" style:font-size-complex="11pt"/>
    </style:style>
    <style:style style:name="T128_45" style:family="text">
      <style:text-properties fo:font-size="11pt" style:font-size-asian="11pt" style:font-name-complex="Arial" style:font-size-complex="11pt"/>
    </style:style>
    <style:style style:name="T128_46" style:family="text">
      <style:text-properties fo:font-size="11pt" style:font-size-asian="11pt" style:font-name-complex="Arial" style:font-size-complex="11pt"/>
    </style:style>
    <style:style style:name="T128_47" style:family="text">
      <style:text-properties fo:font-size="11pt" style:font-size-asian="11pt" style:font-name-complex="Arial" style:font-size-complex="11pt"/>
    </style:style>
    <style:style style:name="T128_48" style:family="text">
      <style:text-properties fo:font-size="11pt" style:font-size-asian="11pt" style:font-name-complex="Arial" style:font-size-complex="11pt"/>
    </style:style>
    <style:style style:name="T128_49" style:family="text">
      <style:text-properties fo:font-size="11pt" style:font-size-asian="11pt" style:font-name-complex="Arial" style:font-size-complex="11pt"/>
    </style:style>
    <style:style style:name="T128_50" style:family="text">
      <style:text-properties fo:font-size="11pt" style:font-size-asian="11pt" style:font-name-complex="Arial" style:font-size-complex="11pt"/>
    </style:style>
    <style:style style:name="T128_51" style:family="text">
      <style:text-properties fo:font-size="11pt" style:font-size-asian="11pt" style:font-name-complex="Arial" style:font-size-complex="11pt"/>
    </style:style>
    <style:style style:name="T128_52" style:family="text">
      <style:text-properties fo:font-size="11pt" style:font-size-asian="11pt" style:font-name-complex="Arial" style:font-size-complex="11pt"/>
    </style:style>
    <style:style style:name="T128_53" style:family="text">
      <style:text-properties fo:font-size="11pt" style:font-size-asian="11pt" style:font-name-complex="Arial" style:font-size-complex="11pt"/>
    </style:style>
    <style:style style:name="T128_54" style:family="text">
      <style:text-properties fo:font-size="11pt" style:font-size-asian="11pt" style:font-name-complex="Arial" style:font-size-complex="11pt"/>
    </style:style>
    <style:style style:name="T128_55" style:family="text">
      <style:text-properties fo:font-size="11pt" style:font-size-asian="11pt" style:font-name-complex="Arial" style:font-size-complex="11pt"/>
    </style:style>
    <style:style style:name="T128_56" style:family="text">
      <style:text-properties fo:font-size="11pt" style:font-size-asian="11pt" style:font-name-complex="Arial" style:font-size-complex="11pt"/>
    </style:style>
    <style:style style:name="T128_57" style:family="text">
      <style:text-properties fo:font-size="11pt" style:font-size-asian="11pt" style:font-name-complex="Arial" style:font-size-complex="11pt"/>
    </style:style>
    <style:style style:name="T128_58" style:family="text">
      <style:text-properties fo:font-size="11pt" style:font-size-asian="11pt" style:font-name-complex="Arial" style:font-size-complex="11pt"/>
    </style:style>
    <style:style style:name="T128_59" style:family="text">
      <style:text-properties fo:font-size="11pt" style:font-size-asian="11pt" style:font-name-complex="Arial" style:font-size-complex="11pt"/>
    </style:style>
    <style:style style:name="T128_60" style:family="text">
      <style:text-properties fo:font-size="11pt" style:font-size-asian="11pt" style:font-name-complex="Arial" style:font-size-complex="11pt"/>
    </style:style>
    <style:style style:name="T128_61" style:family="text">
      <style:text-properties fo:font-size="11pt" style:font-size-asian="11pt" style:font-name-complex="Arial" style:font-size-complex="11pt"/>
    </style:style>
    <style:style style:name="T128_62" style:family="text">
      <style:text-properties fo:font-size="11pt" style:font-size-asian="11pt" style:font-name-complex="Arial" style:font-size-complex="11pt"/>
    </style:style>
    <style:style style:name="T128_63" style:family="text">
      <style:text-properties fo:font-size="11pt" style:font-size-asian="11pt" style:font-name-complex="Arial" style:font-size-complex="11pt"/>
    </style:style>
    <style:style style:name="T128_64" style:family="text">
      <style:text-properties fo:font-size="11pt" style:font-size-asian="11pt" style:font-name-complex="Arial" style:font-size-complex="11pt"/>
    </style:style>
    <style:style style:name="T128_65" style:family="text">
      <style:text-properties fo:font-size="11pt" style:font-size-asian="11pt" style:font-name-complex="Arial" style:font-size-complex="11pt"/>
    </style:style>
    <style:style style:name="T128_66" style:family="text">
      <style:text-properties fo:font-size="11pt" style:font-size-asian="11pt" style:font-name-complex="Arial" style:font-size-complex="11pt"/>
    </style:style>
    <style:style style:name="T128_67" style:family="text">
      <style:text-properties fo:font-size="11pt" style:font-size-asian="11pt" style:font-name-complex="Arial" style:font-size-complex="11pt"/>
    </style:style>
    <style:style style:name="T128_68" style:family="text">
      <style:text-properties fo:font-size="11pt" style:font-size-asian="11pt" style:font-name-complex="Arial" style:font-size-complex="11pt"/>
    </style:style>
    <style:style style:name="P129" style:family="paragraph" style:parent-style-name="Heading_20_3"/>
    <style:style style:name="T12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129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129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13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/>
    </style:style>
    <style:style style:name="P131" style:family="paragraph" style:parent-style-name="Normal">
      <style:paragraph-properties fo:line-height="115%" fo:margin-top="0.071cm" fo:margin-bottom="0.212cm"/>
    </style:style>
    <style:style style:name="T131_1" style:family="text">
      <style:text-properties fo:color="#000000" fo:font-size="11pt" style:font-name-asian="Arial" style:font-size-asian="11pt" style:font-name-complex="Arial" style:font-size-complex="11pt"/>
    </style:style>
    <style:style style:name="T131_2" style:family="text">
      <style:text-properties fo:color="#000000" fo:font-size="11pt" style:font-name-asian="Arial" style:font-size-asian="11pt" style:font-name-complex="Arial" style:font-size-complex="11pt"/>
    </style:style>
    <style:style style:name="T131_3" style:family="text">
      <style:text-properties fo:color="#000000" fo:font-size="11pt" style:font-name-asian="Arial" style:font-size-asian="11pt" style:font-name-complex="Arial" style:font-size-complex="11pt"/>
    </style:style>
    <style:style style:name="T131_4" style:family="text">
      <style:text-properties fo:color="#000000" fo:font-size="11pt" style:font-name-asian="Arial" style:font-size-asian="11pt" style:font-name-complex="Arial" style:font-size-complex="11pt"/>
    </style:style>
    <style:style style:name="T131_5" style:family="text">
      <style:text-properties fo:color="#000000" fo:font-size="11pt" style:font-name-asian="Arial" style:font-size-asian="11pt" style:font-name-complex="Arial" style:font-size-complex="11pt"/>
    </style:style>
    <style:style style:name="T131_6" style:family="text">
      <style:text-properties fo:color="#000000" fo:font-size="11pt" style:font-name-asian="Arial" style:font-size-asian="11pt" style:font-name-complex="Arial" style:font-size-complex="11pt"/>
    </style:style>
    <style:style style:name="T131_7" style:family="text">
      <style:text-properties fo:color="#000000" fo:font-size="11pt" style:font-name-asian="Arial" style:font-size-asian="11pt" style:font-name-complex="Arial" style:font-size-complex="11pt"/>
    </style:style>
    <style:style style:name="T131_8" style:family="text">
      <style:text-properties fo:color="#000000" fo:font-size="11pt" style:font-name-asian="Arial" style:font-size-asian="11pt" style:font-name-complex="Arial" style:font-size-complex="11pt"/>
    </style:style>
    <style:style style:name="T131_9" style:family="text">
      <style:text-properties fo:color="#000000" fo:font-size="11pt" style:font-name-asian="Arial" style:font-size-asian="11pt" style:font-name-complex="Arial" style:font-size-complex="11pt"/>
    </style:style>
    <style:style style:name="T131_10" style:family="text">
      <style:text-properties fo:color="#000000" fo:font-size="11pt" style:font-name-asian="Arial" style:font-size-asian="11pt" style:font-name-complex="Arial" style:font-size-complex="11pt"/>
    </style:style>
    <style:style style:name="T131_11" style:family="text">
      <style:text-properties fo:color="#000000" fo:font-size="11pt" style:font-name-asian="Arial" style:font-size-asian="11pt" style:font-name-complex="Arial" style:font-size-complex="11pt"/>
    </style:style>
    <style:style style:name="T131_12" style:family="text">
      <style:text-properties fo:color="#000000" fo:font-size="11pt" style:font-name-asian="Arial" style:font-size-asian="11pt" style:font-name-complex="Arial" style:font-size-complex="11pt"/>
    </style:style>
    <style:style style:name="T131_13" style:family="text">
      <style:text-properties fo:color="#000000" fo:font-size="11pt" style:font-name-asian="Arial" style:font-size-asian="11pt" style:font-name-complex="Arial" style:font-size-complex="11pt"/>
    </style:style>
    <style:style style:name="T131_14" style:family="text">
      <style:text-properties fo:color="#000000" fo:font-size="11pt" style:font-name-asian="Arial" style:font-size-asian="11pt" style:font-name-complex="Arial" style:font-size-complex="11pt"/>
    </style:style>
    <style:style style:name="T131_15" style:family="text">
      <style:text-properties fo:color="#000000" fo:font-size="11pt" style:font-name-asian="Arial" style:font-size-asian="11pt" style:font-name-complex="Arial" style:font-size-complex="11pt"/>
    </style:style>
    <style:style style:name="T131_16" style:family="text">
      <style:text-properties fo:color="#000000" fo:font-size="11pt" style:font-name-asian="Arial" style:font-size-asian="11pt" style:font-name-complex="Arial" style:font-size-complex="11pt"/>
    </style:style>
    <style:style style:name="Table5" style:family="table">
      <style:table-properties table:align="left" style:width="17.739cm" fo:margin-left="0cm"/>
    </style:style>
    <style:style style:name="Column18" style:family="table-column">
      <style:table-column-properties style:column-width="0.487cm" style:use-optimal-column-width="false"/>
    </style:style>
    <style:style style:name="Column19" style:family="table-column">
      <style:table-column-properties style:column-width="7.5cm" style:use-optimal-column-width="false"/>
    </style:style>
    <style:style style:name="Column20" style:family="table-column">
      <style:table-column-properties style:column-width="9.753cm" style:use-optimal-column-width="false"/>
    </style:style>
    <style:style style:name="Row20" style:family="table-row">
      <style:table-row-properties style:min-row-height="0.529cm" style:use-optimal-row-height="false"/>
    </style:style>
    <style:style style:name="Cell7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32" style:family="paragraph" style:parent-style-name="Normal">
      <style:paragraph-properties fo:text-align="center" fo:line-height="115%" fo:margin-bottom="0.212cm"/>
    </style:style>
    <style:style style:name="T1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33" style:family="paragraph" style:parent-style-name="Normal">
      <style:paragraph-properties fo:line-height="115%" fo:margin-bottom="0.212cm"/>
    </style:style>
    <style:style style:name="T1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3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3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3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3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34" style:family="paragraph" style:parent-style-name="Normal">
      <style:paragraph-properties fo:line-height="115%" fo:margin-bottom="0.212cm"/>
    </style:style>
    <style:style style:name="T1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3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1" style:family="table-row">
      <style:table-row-properties style:min-row-height="0.529cm" style:use-optimal-row-height="false"/>
    </style:style>
    <style:style style:name="Cell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5" style:family="paragraph" style:parent-style-name="Normal">
      <style:paragraph-properties fo:text-align="center" fo:line-height="115%" fo:margin-bottom="0.212cm"/>
    </style:style>
    <style:style style:name="T1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6" style:family="paragraph" style:parent-style-name="Normal">
      <style:paragraph-properties fo:line-height="115%" fo:margin-bottom="0.212cm"/>
    </style:style>
    <style:style style:name="T1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7" style:family="paragraph" style:parent-style-name="Normal">
      <style:paragraph-properties fo:line-height="115%" fo:margin-bottom="0.212cm"/>
    </style:style>
    <style:style style:name="T1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37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7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7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38" style:family="paragraph" style:parent-style-name="Normal">
      <style:paragraph-properties fo:line-height="115%" fo:margin-bottom="0.212cm"/>
    </style:style>
    <style:style style:name="T1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2" style:family="table-row">
      <style:table-row-properties style:min-row-height="0.529cm" style:use-optimal-row-height="false"/>
    </style:style>
    <style:style style:name="Cell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9" style:family="paragraph" style:parent-style-name="Normal">
      <style:paragraph-properties fo:text-align="center" fo:line-height="115%" fo:margin-bottom="0.212cm"/>
    </style:style>
    <style:style style:name="T1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0" style:family="paragraph" style:parent-style-name="Normal">
      <style:paragraph-properties fo:line-height="115%" fo:margin-bottom="0.212cm"/>
    </style:style>
    <style:style style:name="T1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1" style:family="paragraph" style:parent-style-name="Normal">
      <style:paragraph-properties fo:line-height="115%" fo:margin-bottom="0.212cm"/>
    </style:style>
    <style:style style:name="T1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8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T14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1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42" style:family="paragraph" style:parent-style-name="Normal">
      <style:paragraph-properties fo:line-height="115%" fo:margin-bottom="0.212cm"/>
    </style:style>
    <style:style style:name="T1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2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2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2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2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0.529cm" style:use-optimal-row-height="false"/>
    </style:style>
    <style:style style:name="Cell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3" style:family="paragraph" style:parent-style-name="Normal">
      <style:paragraph-properties fo:text-align="center" fo:line-height="115%" fo:margin-bottom="0.212cm"/>
    </style:style>
    <style:style style:name="T1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4" style:family="paragraph" style:parent-style-name="Normal">
      <style:paragraph-properties fo:line-height="115%" fo:margin-bottom="0.212cm"/>
    </style:style>
    <style:style style:name="T1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5" style:family="paragraph" style:parent-style-name="Normal">
      <style:paragraph-properties fo:line-height="115%" fo:margin-bottom="0.212cm"/>
    </style:style>
    <style:style style:name="T1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5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>
      <style:table-row-properties style:min-row-height="0.529cm" style:use-optimal-row-height="false"/>
    </style:style>
    <style:style style:name="Cell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6" style:family="paragraph" style:parent-style-name="Normal">
      <style:paragraph-properties fo:text-align="center" fo:line-height="115%" fo:margin-bottom="0.212cm"/>
    </style:style>
    <style:style style:name="T1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7" style:family="paragraph" style:parent-style-name="Normal">
      <style:paragraph-properties fo:line-height="115%" fo:margin-bottom="0.212cm" fo:margin-right="0.231cm"/>
    </style:style>
    <style:style style:name="T1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8" style:family="paragraph" style:parent-style-name="Normal">
      <style:paragraph-properties fo:text-indent="0.007cm" fo:line-height="115%" fo:margin-bottom="0.212cm" fo:margin-right="0.053cm"/>
    </style:style>
    <style:style style:name="T1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48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8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>
      <style:table-row-properties style:min-row-height="0.529cm" style:use-optimal-row-height="false"/>
    </style:style>
    <style:style style:name="Cell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9" style:family="paragraph" style:parent-style-name="Normal">
      <style:paragraph-properties fo:text-align="center" fo:line-height="115%" fo:margin-bottom="0.212cm"/>
    </style:style>
    <style:style style:name="T1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0" style:family="paragraph" style:parent-style-name="Normal">
      <style:paragraph-properties fo:line-height="115%" fo:margin-bottom="0.212cm"/>
    </style:style>
    <style:style style:name="T1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1" style:family="paragraph" style:parent-style-name="Normal">
      <style:paragraph-properties fo:line-height="115%" fo:margin-bottom="0.212cm"/>
    </style:style>
    <style:style style:name="T1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52" style:family="paragraph" style:parent-style-name="Normal">
      <style:paragraph-properties fo:line-height="115%" fo:margin-bottom="0.212cm"/>
    </style:style>
    <style:style style:name="T1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1.117cm" style:use-optimal-row-height="false"/>
    </style:style>
    <style:style style:name="Cell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3" style:family="paragraph" style:parent-style-name="Normal">
      <style:paragraph-properties fo:text-align="center" fo:line-height="115%" fo:margin-bottom="0.212cm"/>
    </style:style>
    <style:style style:name="T1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54" style:family="paragraph" style:parent-style-name="Normal">
      <style:paragraph-properties fo:text-align="center" fo:line-height="115%" fo:margin-bottom="0.212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5" style:family="paragraph" style:parent-style-name="Normal">
      <style:paragraph-properties fo:line-height="115%" fo:margin-bottom="0.212cm" fo:margin-right="0.231cm"/>
    </style:style>
    <style:style style:name="T1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6" style:family="paragraph" style:parent-style-name="Normal">
      <style:paragraph-properties fo:line-height="115%" fo:margin-bottom="0.212cm"/>
    </style:style>
    <style:style style:name="T1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6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1.117cm" style:use-optimal-row-height="false"/>
    </style:style>
    <style:style style:name="Cell9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7" style:family="paragraph" style:parent-style-name="Normal">
      <style:paragraph-properties fo:text-align="center" fo:line-height="115%" fo:margin-bottom="0.212cm"/>
    </style:style>
    <style:style style:name="T1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58" style:family="paragraph" style:parent-style-name="List_20_Paragraph">
      <style:paragraph-properties fo:text-align="center" fo:line-height="115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9" style:family="paragraph" style:parent-style-name="Normal">
      <style:paragraph-properties fo:line-height="115%" fo:margin-bottom="0.212cm" fo:margin-right="0.231cm"/>
    </style:style>
    <style:style style:name="T1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59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0" style:family="paragraph" style:parent-style-name="Normal">
      <style:paragraph-properties fo:line-height="115%" fo:margin-bottom="0.212cm"/>
    </style:style>
    <style:style style:name="T1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0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0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1.117cm" style:use-optimal-row-height="false"/>
    </style:style>
    <style:style style:name="Cell9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1" style:family="paragraph" style:parent-style-name="Normal">
      <style:paragraph-properties fo:text-align="center" fo:line-height="115%" fo:margin-bottom="0.212cm"/>
    </style:style>
    <style:style style:name="T1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2" style:family="paragraph" style:parent-style-name="Normal">
      <style:paragraph-properties fo:line-height="115%" fo:margin-bottom="0.212cm" fo:margin-right="0.231cm"/>
    </style:style>
    <style:style style:name="T1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3" style:family="paragraph" style:parent-style-name="Normal">
      <style:paragraph-properties fo:line-height="115%" fo:margin-bottom="0.212cm"/>
    </style:style>
    <style:style style:name="T1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1.117cm" style:use-optimal-row-height="false"/>
    </style:style>
    <style:style style:name="Cell9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4" style:family="paragraph" style:parent-style-name="Normal">
      <style:paragraph-properties fo:text-align="center" fo:line-height="115%" fo:margin-bottom="0.212cm"/>
    </style:style>
    <style:style style:name="T1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5" style:family="paragraph" style:parent-style-name="Normal">
      <style:paragraph-properties fo:line-height="115%" fo:margin-bottom="0.212cm" fo:margin-right="0.231cm"/>
    </style:style>
    <style:style style:name="T1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6" style:family="paragraph" style:parent-style-name="Normal">
      <style:paragraph-properties fo:line-height="115%" fo:margin-bottom="0.212cm"/>
    </style:style>
    <style:style style:name="T1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1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T166_2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6_2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1.117cm" style:use-optimal-row-height="false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7" style:family="paragraph" style:parent-style-name="Normal">
      <style:paragraph-properties fo:text-align="center" fo:line-height="115%" fo:margin-bottom="0.212cm"/>
    </style:style>
    <style:style style:name="T1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8" style:family="paragraph" style:parent-style-name="Normal">
      <style:paragraph-properties fo:line-height="115%" fo:margin-bottom="0.212cm" fo:margin-right="0.231cm"/>
    </style:style>
    <style:style style:name="T1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9" style:family="paragraph" style:parent-style-name="Normal">
      <style:paragraph-properties fo:line-height="115%" fo:margin-bottom="0.212cm"/>
    </style:style>
    <style:style style:name="T1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9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70" style:family="paragraph" style:parent-style-name="Heading_20_3"/>
    <style:style style:name="T17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70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70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70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171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Table6" style:family="table">
      <style:table-properties table:align="left" style:width="17.739cm" fo:margin-left="0cm"/>
    </style:style>
    <style:style style:name="Column21" style:family="table-column">
      <style:table-column-properties style:column-width="0.519cm"/>
    </style:style>
    <style:style style:name="Column22" style:family="table-column">
      <style:table-column-properties style:column-width="14.469cm"/>
    </style:style>
    <style:style style:name="Column23" style:family="table-column">
      <style:table-column-properties style:column-width="2.752cm"/>
    </style:style>
    <style:style style:name="Row31" style:family="table-row">
      <style:table-row-properties style:min-row-height="0.529cm"/>
    </style:style>
    <style:style style:name="Cell10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72" style:family="paragraph" style:parent-style-name="Normal">
      <style:paragraph-properties fo:text-align="center" fo:line-height="115%" fo:margin-bottom="0.212cm"/>
    </style:style>
    <style:style style:name="T17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73" style:family="paragraph" style:parent-style-name="Normal">
      <style:paragraph-properties fo:line-height="115%" fo:margin-bottom="0.212cm"/>
    </style:style>
    <style:style style:name="T1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7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174" style:family="paragraph" style:parent-style-name="Normal">
      <style:paragraph-properties fo:line-height="115%" fo:margin-bottom="0.212cm"/>
    </style:style>
    <style:style style:name="T1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7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2" style:family="table-row">
      <style:table-row-properties style:min-row-height="0.529cm"/>
    </style:style>
    <style:style style:name="Cell10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" style:family="paragraph" style:parent-style-name="Normal">
      <style:paragraph-properties fo:text-align="center" fo:line-height="115%" fo:margin-bottom="0.212cm"/>
    </style:style>
    <style:style style:name="T1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" style:family="paragraph" style:parent-style-name="Normal">
      <style:paragraph-properties fo:line-height="115%" fo:margin-bottom="0.212cm" fo:margin-right="0.236cm"/>
    </style:style>
    <style:style style:name="T1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" style:family="paragraph" style:parent-style-name="Normal">
      <style:paragraph-properties fo:line-height="115%" fo:margin-bottom="0.212cm" fo:margin-right="0.053cm"/>
    </style:style>
    <style:style style:name="T1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3" style:family="table-row">
      <style:table-row-properties style:min-row-height="0.529cm"/>
    </style:style>
    <style:style style:name="Cell1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" style:family="paragraph" style:parent-style-name="Normal">
      <style:paragraph-properties fo:text-align="center" fo:line-height="115%" fo:margin-bottom="0.212cm"/>
    </style:style>
    <style:style style:name="T1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" style:family="paragraph" style:parent-style-name="Normal">
      <style:paragraph-properties fo:line-height="115%" fo:margin-bottom="0.212cm" fo:margin-right="0.236cm"/>
    </style:style>
    <style:style style:name="T1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9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" style:family="paragraph" style:parent-style-name="Normal">
      <style:paragraph-properties fo:line-height="115%" fo:margin-bottom="0.212cm" fo:margin-right="0.053cm"/>
    </style:style>
    <style:style style:name="T1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4" style:family="table-row">
      <style:table-row-properties style:min-row-height="0.529cm"/>
    </style:style>
    <style:style style:name="Cell1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" style:family="paragraph" style:parent-style-name="Normal">
      <style:paragraph-properties fo:text-align="center" fo:line-height="115%" fo:margin-bottom="0.212cm"/>
    </style:style>
    <style:style style:name="T1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" style:family="paragraph" style:parent-style-name="Normal">
      <style:paragraph-properties fo:line-height="115%" fo:margin-bottom="0.212cm" fo:margin-right="0.236cm"/>
    </style:style>
    <style:style style:name="T1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2_1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3" style:family="paragraph" style:parent-style-name="Normal">
      <style:paragraph-properties fo:line-height="115%" fo:margin-bottom="0.212cm" fo:margin-right="0.053cm"/>
    </style:style>
    <style:style style:name="T1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0.529cm"/>
    </style:style>
    <style:style style:name="Cell1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" style:family="paragraph" style:parent-style-name="Normal">
      <style:paragraph-properties fo:text-align="center" fo:line-height="115%" fo:margin-bottom="0.212cm"/>
    </style:style>
    <style:style style:name="T1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" style:family="paragraph" style:parent-style-name="Normal">
      <style:paragraph-properties fo:line-height="115%" fo:margin-bottom="0.212cm" fo:margin-right="0.236cm"/>
    </style:style>
    <style:style style:name="T1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" style:family="paragraph" style:parent-style-name="Normal">
      <style:paragraph-properties fo:line-height="115%" fo:margin-bottom="0.212cm" fo:margin-right="0.053cm"/>
    </style:style>
    <style:style style:name="T1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6" style:family="table-row">
      <style:table-row-properties style:min-row-height="0.529cm"/>
    </style:style>
    <style:style style:name="Cell1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7" style:family="paragraph" style:parent-style-name="Normal">
      <style:paragraph-properties fo:text-align="center" fo:line-height="115%" fo:margin-bottom="0.212cm"/>
    </style:style>
    <style:style style:name="T1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8" style:family="paragraph" style:parent-style-name="Normal">
      <style:paragraph-properties fo:line-height="115%" fo:margin-bottom="0.212cm" fo:margin-right="0.236cm"/>
    </style:style>
    <style:style style:name="T1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8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9" style:family="paragraph" style:parent-style-name="Normal">
      <style:paragraph-properties fo:line-height="115%" fo:margin-bottom="0.212cm" fo:margin-right="0.053cm"/>
    </style:style>
    <style:style style:name="T1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7" style:family="table-row">
      <style:table-row-properties style:min-row-height="0.529cm"/>
    </style:style>
    <style:style style:name="Cell1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0" style:family="paragraph" style:parent-style-name="Normal">
      <style:paragraph-properties fo:text-align="center" fo:line-height="115%" fo:margin-bottom="0.212cm"/>
    </style:style>
    <style:style style:name="T1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1" style:family="paragraph" style:parent-style-name="Normal">
      <style:paragraph-properties fo:line-height="115%" fo:margin-bottom="0.212cm" fo:margin-right="0.236cm"/>
    </style:style>
    <style:style style:name="T1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1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2" style:family="paragraph" style:parent-style-name="Normal">
      <style:paragraph-properties fo:line-height="115%" fo:margin-bottom="0.212cm" fo:margin-right="0.053cm"/>
    </style:style>
    <style:style style:name="T1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8" style:family="table-row">
      <style:table-row-properties style:min-row-height="0.529cm"/>
    </style:style>
    <style:style style:name="Cell1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3" style:family="paragraph" style:parent-style-name="Normal">
      <style:paragraph-properties fo:text-align="center" fo:line-height="115%" fo:margin-bottom="0.212cm"/>
    </style:style>
    <style:style style:name="T1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4" style:family="paragraph" style:parent-style-name="Normal">
      <style:paragraph-properties fo:line-height="115%" fo:margin-bottom="0.212cm" fo:margin-right="0.236cm"/>
    </style:style>
    <style:style style:name="T1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5" style:family="paragraph" style:parent-style-name="Normal">
      <style:paragraph-properties fo:line-height="115%" fo:margin-bottom="0.212cm" fo:margin-right="0.053cm"/>
    </style:style>
    <style:style style:name="T1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529cm"/>
    </style:style>
    <style:style style:name="Cell1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6" style:family="paragraph" style:parent-style-name="Normal">
      <style:paragraph-properties fo:text-align="center" fo:line-height="115%" fo:margin-bottom="0.212cm"/>
    </style:style>
    <style:style style:name="T1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7" style:family="paragraph" style:parent-style-name="Normal">
      <style:paragraph-properties fo:line-height="115%" fo:margin-bottom="0.212cm" fo:margin-right="0.236cm"/>
    </style:style>
    <style:style style:name="T1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97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8" style:family="paragraph" style:parent-style-name="Normal">
      <style:paragraph-properties fo:line-height="115%" fo:margin-bottom="0.212cm" fo:margin-right="0.053cm"/>
    </style:style>
    <style:style style:name="T1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99" style:family="paragraph" style:parent-style-name="Heading_20_3"/>
    <style:style style:name="T19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9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9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200" style:family="paragraph" style:parent-style-name="Normal"/>
    <style:style style:name="P201" style:family="paragraph" style:parent-style-name="Normal"/>
    <style:style style:name="T201_1" style:family="text">
      <style:text-properties fo:font-size="11pt" style:font-size-asian="11pt" style:font-size-complex="11pt" fo:font-weight="bold" style:font-weight-asian="bold" style:font-weight-complex="bold"/>
    </style:style>
    <style:style style:name="P202" style:family="paragraph" style:parent-style-name="List_20_Paragraph">
      <style:text-properties fo:font-size="11pt" style:font-size-asian="11pt" style:font-name-complex="Arial" style:font-size-complex="11pt"/>
    </style:style>
    <style:style style:name="T202_1" style:family="text">
      <style:text-properties fo:font-size="11pt" style:font-size-asian="11pt" style:font-name-complex="Arial" style:font-size-complex="11pt"/>
    </style:style>
    <style:style style:name="T202_2" style:family="text">
      <style:text-properties fo:font-size="11pt" style:font-size-asian="11pt" style:font-name-complex="Arial" style:font-size-complex="11pt"/>
    </style:style>
    <style:style style:name="T202_3" style:family="text">
      <style:text-properties fo:font-size="11pt" style:font-size-asian="11pt" style:font-name-complex="Arial" style:font-size-complex="11pt"/>
    </style:style>
    <style:style style:name="T202_4" style:family="text">
      <style:text-properties fo:font-size="11pt" style:font-size-asian="11pt" style:font-name-complex="Arial" style:font-size-complex="11pt"/>
    </style:style>
    <style:style style:name="T202_5" style:family="text">
      <style:text-properties fo:font-size="11pt" style:font-size-asian="11pt" style:font-name-complex="Arial" style:font-size-complex="11pt"/>
    </style:style>
    <style:style style:name="T202_6" style:family="text">
      <style:text-properties fo:font-size="11pt" style:font-size-asian="11pt" style:font-name-complex="Arial" style:font-size-complex="11pt"/>
    </style:style>
    <style:style style:name="T202_7" style:family="text">
      <style:text-properties fo:font-size="11pt" style:font-size-asian="11pt" style:font-name-complex="Arial" style:font-size-complex="11pt"/>
    </style:style>
    <style:style style:name="T202_8" style:family="text">
      <style:text-properties fo:font-size="11pt" style:font-size-asian="11pt" style:font-name-complex="Arial" style:font-size-complex="11pt"/>
    </style:style>
    <style:style style:name="T202_9" style:family="text">
      <style:text-properties fo:font-size="11pt" style:font-size-asian="11pt" style:font-name-complex="Arial" style:font-size-complex="11pt"/>
    </style:style>
    <style:style style:name="T202_10" style:family="text">
      <style:text-properties fo:font-size="11pt" style:font-size-asian="11pt" style:font-name-complex="Arial" style:font-size-complex="11pt"/>
    </style:style>
    <style:style style:name="T202_11" style:family="text">
      <style:text-properties fo:font-size="11pt" style:font-size-asian="11pt" style:font-name-complex="Arial" style:font-size-complex="11pt"/>
    </style:style>
    <style:style style:name="T202_12" style:family="text">
      <style:text-properties fo:font-size="11pt" style:font-size-asian="11pt" style:font-name-complex="Arial" style:font-size-complex="11pt"/>
    </style:style>
    <style:style style:name="T202_13" style:family="text">
      <style:text-properties fo:font-size="11pt" style:font-size-asian="11pt" style:font-name-complex="Arial" style:font-size-complex="11pt"/>
    </style:style>
    <style:style style:name="T202_14" style:family="text">
      <style:text-properties fo:font-size="11pt" style:font-size-asian="11pt" style:font-name-complex="Arial" style:font-size-complex="11pt"/>
    </style:style>
    <style:style style:name="T202_15" style:family="text">
      <style:text-properties fo:font-size="11pt" style:font-size-asian="11pt" style:font-name-complex="Arial" style:font-size-complex="11pt"/>
    </style:style>
    <style:style style:name="T202_16" style:family="text">
      <style:text-properties fo:font-size="11pt" style:font-size-asian="11pt" style:font-name-complex="Arial" style:font-size-complex="11pt"/>
    </style:style>
    <style:style style:name="T202_17" style:family="text">
      <style:text-properties fo:font-size="11pt" style:font-size-asian="11pt" style:font-name-complex="Arial" style:font-size-complex="11pt"/>
    </style:style>
    <style:style style:name="T202_18" style:family="text">
      <style:text-properties fo:font-size="11pt" style:font-size-asian="11pt" style:font-name-complex="Arial" style:font-size-complex="11pt"/>
    </style:style>
    <style:style style:name="T202_19" style:family="text">
      <style:text-properties fo:font-size="11pt" style:font-size-asian="11pt" style:font-name-complex="Arial" style:font-size-complex="11pt"/>
    </style:style>
    <style:style style:name="T202_20" style:family="text">
      <style:text-properties fo:font-size="11pt" style:font-size-asian="11pt" style:font-name-complex="Arial" style:font-size-complex="11pt"/>
    </style:style>
    <style:style style:name="T202_21" style:family="text">
      <style:text-properties fo:font-size="11pt" style:font-size-asian="11pt" style:font-name-complex="Arial" style:font-size-complex="11pt"/>
    </style:style>
    <style:style style:name="T202_22" style:family="text">
      <style:text-properties fo:font-size="11pt" style:font-size-asian="11pt" style:font-name-complex="Arial" style:font-size-complex="11pt"/>
    </style:style>
    <style:style style:name="T202_23" style:family="text">
      <style:text-properties fo:font-size="11pt" style:font-size-asian="11pt" style:font-name-complex="Arial" style:font-size-complex="11pt"/>
    </style:style>
    <style:style style:name="T202_24" style:family="text">
      <style:text-properties fo:font-size="11pt" style:font-size-asian="11pt" style:font-name-complex="Arial" style:font-size-complex="11pt"/>
    </style:style>
    <style:style style:name="T202_25" style:family="text">
      <style:text-properties fo:font-size="11pt" style:font-size-asian="11pt" style:font-name-complex="Arial" style:font-size-complex="11pt"/>
    </style:style>
    <style:style style:name="T202_26" style:family="text">
      <style:text-properties fo:font-size="11pt" style:font-size-asian="11pt" style:font-name-complex="Arial" style:font-size-complex="11pt"/>
    </style:style>
    <style:style style:name="T202_27" style:family="text">
      <style:text-properties fo:font-size="11pt" style:font-size-asian="11pt" style:font-name-complex="Arial" style:font-size-complex="11pt"/>
    </style:style>
    <style:style style:name="T202_28" style:family="text">
      <style:text-properties fo:font-size="11pt" style:font-size-asian="11pt" style:font-name-complex="Arial" style:font-size-complex="11pt"/>
    </style:style>
    <style:style style:name="T202_29" style:family="text">
      <style:text-properties fo:font-size="11pt" style:font-size-asian="11pt" style:font-name-complex="Arial" style:font-size-complex="11pt"/>
    </style:style>
    <style:style style:name="T202_30" style:family="text">
      <style:text-properties fo:font-size="11pt" style:font-size-asian="11pt" style:font-name-complex="Arial" style:font-size-complex="11pt"/>
    </style:style>
    <style:style style:name="T202_31" style:family="text">
      <style:text-properties fo:font-size="11pt" style:font-size-asian="11pt" style:font-name-complex="Arial" style:font-size-complex="11pt"/>
    </style:style>
    <style:style style:name="T202_32" style:family="text">
      <style:text-properties fo:font-size="11pt" style:font-size-asian="11pt" style:font-name-complex="Arial" style:font-size-complex="11pt"/>
    </style:style>
    <style:style style:name="T202_33" style:family="text">
      <style:text-properties fo:font-size="11pt" style:font-size-asian="11pt" style:font-name-complex="Arial" style:font-size-complex="11pt"/>
    </style:style>
    <style:style style:name="T202_34" style:family="text">
      <style:text-properties fo:font-size="11pt" style:font-size-asian="11pt" style:font-name-complex="Arial" style:font-size-complex="11pt"/>
    </style:style>
    <style:style style:name="T202_35" style:family="text">
      <style:text-properties fo:font-size="11pt" style:font-size-asian="11pt" style:font-name-complex="Arial" style:font-size-complex="11pt"/>
    </style:style>
    <style:style style:name="T202_36" style:family="text">
      <style:text-properties fo:font-size="11pt" style:font-size-asian="11pt" style:font-name-complex="Arial" style:font-size-complex="11pt"/>
    </style:style>
    <style:style style:name="T202_37" style:family="text">
      <style:text-properties fo:font-size="11pt" style:font-size-asian="11pt" style:font-name-complex="Arial" style:font-size-complex="11pt"/>
    </style:style>
    <style:style style:name="T202_38" style:family="text">
      <style:text-properties fo:font-size="11pt" style:font-size-asian="11pt" style:font-name-complex="Arial" style:font-size-complex="11pt"/>
    </style:style>
    <style:style style:name="T202_39" style:family="text">
      <style:text-properties fo:font-size="11pt" style:font-size-asian="11pt" style:font-name-complex="Arial" style:font-size-complex="11pt"/>
    </style:style>
    <style:style style:name="T202_40" style:family="text">
      <style:text-properties fo:font-size="11pt" style:font-size-asian="11pt" style:font-name-complex="Arial" style:font-size-complex="11pt"/>
    </style:style>
    <style:style style:name="T202_41" style:family="text">
      <style:text-properties fo:font-size="11pt" style:font-size-asian="11pt" style:font-name-complex="Arial" style:font-size-complex="11pt"/>
    </style:style>
    <style:style style:name="T202_42" style:family="text">
      <style:text-properties fo:font-size="11pt" style:font-size-asian="11pt" style:font-name-complex="Arial" style:font-size-complex="11pt"/>
    </style:style>
    <style:style style:name="Table7" style:family="table">
      <style:table-properties table:align="left" style:width="12.485cm" fo:margin-left="0cm"/>
    </style:style>
    <style:style style:name="Column24" style:family="table-column">
      <style:table-column-properties style:column-width="4.233cm"/>
    </style:style>
    <style:style style:name="Column25" style:family="table-column">
      <style:table-column-properties style:column-width="8.251cm"/>
    </style:style>
    <style:style style:name="Row40" style:family="table-row">
      <style:table-row-properties style:min-row-height="0.441cm"/>
    </style:style>
    <style:style style:name="Cell131" style:family="table-cell">
      <style:table-cell-properties fo:background-color="#8dd87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3" style:family="paragraph" style:parent-style-name="Normal">
      <style:paragraph-properties fo:text-align="center" fo:line-height="100%" fo:margin-bottom="0cm"/>
    </style:style>
    <style:style style:name="T20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2" style:family="table-cell">
      <style:table-cell-properties fo:background-color="#8dd873" style:vertical-align="top" fo:border-top="#000000 0.035cm solid" fo:border-bottom="#000000 0.035cm solid" fo:padding-left="0.19cm" fo:padding-right="0.19cm" fo:border-right="#000000 0.035cm solid" fo:wrap-option="wrap"/>
    </style:style>
    <style:style style:name="P204" style:family="paragraph" style:parent-style-name="Normal">
      <style:paragraph-properties fo:text-align="center" fo:line-height="100%" fo:margin-bottom="0cm"/>
    </style:style>
    <style:style style:name="T20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1" style:family="table-row">
      <style:table-row-properties style:min-row-height="0.441cm"/>
    </style:style>
    <style:style style:name="Cell133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05" style:family="paragraph" style:parent-style-name="Normal">
      <style:paragraph-properties fo:text-align="center" fo:line-height="100%" fo:margin-bottom="0cm"/>
    </style:style>
    <style:style style:name="T205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06" style:family="paragraph" style:parent-style-name="Normal">
      <style:paragraph-properties fo:text-align="center" fo:line-height="100%" fo:margin-bottom="0cm"/>
    </style:style>
    <style:style style:name="T206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2" style:family="table-row">
      <style:table-row-properties style:min-row-height="0.441cm"/>
    </style:style>
    <style:style style:name="Cell135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07" style:family="paragraph" style:parent-style-name="Normal">
      <style:paragraph-properties fo:text-align="center" fo:line-height="100%" fo:margin-bottom="0cm"/>
    </style:style>
    <style:style style:name="T207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6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08" style:family="paragraph" style:parent-style-name="Normal">
      <style:paragraph-properties fo:text-align="center" fo:line-height="100%" fo:margin-bottom="0cm"/>
    </style:style>
    <style:style style:name="T208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0.459cm"/>
    </style:style>
    <style:style style:name="Cell137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09" style:family="paragraph" style:parent-style-name="Normal">
      <style:paragraph-properties fo:text-align="center" fo:line-height="100%" fo:margin-bottom="0cm"/>
    </style:style>
    <style:style style:name="T209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10" style:family="paragraph" style:parent-style-name="Normal">
      <style:paragraph-properties fo:text-align="center" fo:line-height="100%" fo:margin-bottom="0cm"/>
    </style:style>
    <style:style style:name="T210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4" style:family="table-row">
      <style:table-row-properties style:min-row-height="0.441cm"/>
    </style:style>
    <style:style style:name="Cell139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11" style:family="paragraph" style:parent-style-name="Normal">
      <style:paragraph-properties fo:text-align="center" fo:line-height="100%" fo:margin-bottom="0cm"/>
    </style:style>
    <style:style style:name="T211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12" style:family="paragraph" style:parent-style-name="Normal">
      <style:paragraph-properties fo:text-align="center" fo:line-height="100%" fo:margin-bottom="0cm"/>
    </style:style>
    <style:style style:name="T212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min-row-height="0.441cm"/>
    </style:style>
    <style:style style:name="Cell141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13" style:family="paragraph" style:parent-style-name="Normal">
      <style:paragraph-properties fo:text-align="center" fo:line-height="100%" fo:margin-bottom="0cm"/>
    </style:style>
    <style:style style:name="T213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14" style:family="paragraph" style:parent-style-name="Normal">
      <style:paragraph-properties fo:text-align="center" fo:line-height="100%" fo:margin-bottom="0cm"/>
    </style:style>
    <style:style style:name="T214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6" style:family="table-row">
      <style:table-row-properties style:min-row-height="0.441cm"/>
    </style:style>
    <style:style style:name="Cell143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15" style:family="paragraph" style:parent-style-name="Normal">
      <style:paragraph-properties fo:text-align="center" fo:line-height="100%" fo:margin-bottom="0cm"/>
    </style:style>
    <style:style style:name="T215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16" style:family="paragraph" style:parent-style-name="Normal">
      <style:paragraph-properties fo:text-align="center" fo:line-height="100%" fo:margin-bottom="0cm"/>
    </style:style>
    <style:style style:name="T216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7" style:family="table-row">
      <style:table-row-properties style:min-row-height="0.441cm"/>
    </style:style>
    <style:style style:name="Cell145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17" style:family="paragraph" style:parent-style-name="Normal">
      <style:paragraph-properties fo:text-align="center" fo:line-height="100%" fo:margin-bottom="0cm"/>
    </style:style>
    <style:style style:name="T217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17_2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6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18" style:family="paragraph" style:parent-style-name="Normal">
      <style:paragraph-properties fo:text-align="center" fo:line-height="100%" fo:margin-bottom="0cm"/>
    </style:style>
    <style:style style:name="T218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0.441cm"/>
    </style:style>
    <style:style style:name="Cell147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19" style:family="paragraph" style:parent-style-name="Normal">
      <style:paragraph-properties fo:text-align="center" fo:line-height="100%" fo:margin-bottom="0cm"/>
    </style:style>
    <style:style style:name="T219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20" style:family="paragraph" style:parent-style-name="Normal">
      <style:paragraph-properties fo:text-align="center" fo:line-height="100%" fo:margin-bottom="0cm"/>
    </style:style>
    <style:style style:name="T220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49" style:family="table-row">
      <style:table-row-properties style:min-row-height="0.441cm"/>
    </style:style>
    <style:style style:name="Cell149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221" style:family="paragraph" style:parent-style-name="Normal">
      <style:paragraph-properties fo:text-align="center" fo:line-height="100%" fo:margin-bottom="0cm"/>
    </style:style>
    <style:style style:name="T221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0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22" style:family="paragraph" style:parent-style-name="Normal">
      <style:paragraph-properties fo:text-align="center" fo:line-height="100%" fo:margin-bottom="0cm"/>
    </style:style>
    <style:style style:name="T222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0" style:family="table-row">
      <style:table-row-properties style:min-row-height="0.441cm"/>
    </style:style>
    <style:style style:name="Cell151" style:family="table-cell">
      <style:table-cell-properties fo:background-color="#ffffff" style:vertical-align="bottom" fo:border-bottom="#000000 0.035cm solid" fo:padding-left="0.19cm" fo:border-left="#000000 0.035cm solid" fo:padding-right="0.19cm" fo:border-right="#000000 0.035cm solid" fo:wrap-option="wrap"/>
    </style:style>
    <style:style style:name="P223" style:family="paragraph" style:parent-style-name="Normal">
      <style:paragraph-properties fo:text-align="center" fo:line-height="100%" fo:margin-bottom="0cm"/>
    </style:style>
    <style:style style:name="T22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2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24" style:family="paragraph" style:parent-style-name="Normal">
      <style:paragraph-properties fo:text-align="center" fo:line-height="100%" fo:margin-bottom="0cm"/>
    </style:style>
    <style:style style:name="T224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1" style:family="table-row">
      <style:table-row-properties style:min-row-height="0.441cm"/>
    </style:style>
    <style:style style:name="Cell153" style:family="table-cell">
      <style:table-cell-properties fo:background-color="#ffffff" style:vertical-align="middle" fo:border-bottom="#000000 0.035cm solid" fo:padding-left="0.19cm" fo:border-left="#000000 0.035cm solid" fo:padding-right="0.19cm" fo:border-right="#000000 0.035cm solid" fo:wrap-option="wrap"/>
    </style:style>
    <style:style style:name="P225" style:family="paragraph" style:parent-style-name="Normal">
      <style:paragraph-properties fo:text-align="center" fo:line-height="100%" fo:margin-bottom="0cm"/>
    </style:style>
    <style:style style:name="T22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26" style:family="paragraph" style:parent-style-name="Normal">
      <style:paragraph-properties fo:text-align="center" fo:line-height="100%" fo:margin-bottom="0cm"/>
    </style:style>
    <style:style style:name="T226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2" style:family="table-row">
      <style:table-row-properties style:min-row-height="0.441cm"/>
    </style:style>
    <style:style style:name="Cell155" style:family="table-cell">
      <style:table-cell-properties fo:background-color="#ffffff" style:vertical-align="bottom" fo:border-bottom="#000000 0.035cm solid" fo:padding-left="0.19cm" fo:border-left="#000000 0.035cm solid" fo:padding-right="0.19cm" fo:border-right="#000000 0.035cm solid" fo:wrap-option="wrap"/>
    </style:style>
    <style:style style:name="P227" style:family="paragraph" style:parent-style-name="Normal">
      <style:paragraph-properties fo:text-align="center" fo:line-height="100%" fo:margin-bottom="0cm"/>
    </style:style>
    <style:style style:name="T22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56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228" style:family="paragraph" style:parent-style-name="Normal">
      <style:paragraph-properties fo:text-align="center" fo:line-height="100%" fo:margin-bottom="0cm"/>
    </style:style>
    <style:style style:name="T228_1" style:family="text">
      <style:text-properties fo:color="#242424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29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0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1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2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3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4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5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6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7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8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39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0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1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2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3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4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5" style:family="paragraph" style:parent-style-name="List_20_Paragraph">
      <style:text-properties fo:font-size="11pt" style:font-size-asian="11pt" style:font-name-complex="Arial" style:font-size-complex="11pt"/>
    </style:style>
    <style:style style:name="T245_1" style:family="text">
      <style:text-properties fo:font-size="11pt" style:font-size-asian="11pt" style:font-name-complex="Arial" style:font-size-complex="11pt"/>
    </style:style>
    <style:style style:name="T245_2" style:family="text">
      <style:text-properties fo:font-size="11pt" style:font-size-asian="11pt" style:font-name-complex="Arial" style:font-size-complex="11pt"/>
    </style:style>
    <style:style style:name="T245_3" style:family="text">
      <style:text-properties fo:font-size="11pt" style:font-size-asian="11pt" style:font-name-complex="Arial" style:font-size-complex="11pt"/>
    </style:style>
    <style:style style:name="T245_4" style:family="text">
      <style:text-properties fo:font-size="11pt" style:font-size-asian="11pt" style:font-name-complex="Arial" style:font-size-complex="11pt"/>
    </style:style>
    <style:style style:name="T245_5" style:family="text">
      <style:text-properties fo:font-size="11pt" style:font-size-asian="11pt" style:font-name-complex="Arial" style:font-size-complex="11pt"/>
    </style:style>
    <style:style style:name="T245_6" style:family="text">
      <style:text-properties fo:font-size="11pt" style:font-size-asian="11pt" style:font-name-complex="Arial" style:font-size-complex="11pt"/>
    </style:style>
    <style:style style:name="T245_7" style:family="text">
      <style:text-properties fo:font-size="11pt" style:font-size-asian="11pt" style:font-name-complex="Arial" style:font-size-complex="11pt"/>
    </style:style>
    <style:style style:name="T245_8" style:family="text">
      <style:text-properties fo:font-size="11pt" style:font-size-asian="11pt" style:font-name-complex="Arial" style:font-size-complex="11pt"/>
    </style:style>
    <style:style style:name="T245_9" style:family="text">
      <style:text-properties fo:font-size="11pt" style:font-size-asian="11pt" style:font-name-complex="Arial" style:font-size-complex="11pt"/>
    </style:style>
    <style:style style:name="T245_10" style:family="text">
      <style:text-properties fo:font-size="11pt" style:font-size-asian="11pt" style:font-name-complex="Arial" style:font-size-complex="11pt"/>
    </style:style>
    <style:style style:name="T245_11" style:family="text">
      <style:text-properties fo:font-size="11pt" style:font-size-asian="11pt" style:font-name-complex="Arial" style:font-size-complex="11pt"/>
    </style:style>
    <style:style style:name="T245_12" style:family="text">
      <style:text-properties fo:font-size="11pt" style:font-size-asian="11pt" style:font-name-complex="Arial" style:font-size-complex="11pt"/>
    </style:style>
    <style:style style:name="T245_13" style:family="text">
      <style:text-properties fo:font-size="11pt" style:font-size-asian="11pt" style:font-name-complex="Arial" style:font-size-complex="11pt"/>
    </style:style>
    <style:style style:name="T245_14" style:family="text">
      <style:text-properties fo:font-size="11pt" style:font-size-asian="11pt" style:font-name-complex="Arial" style:font-size-complex="11pt"/>
    </style:style>
    <style:style style:name="T245_15" style:family="text">
      <style:text-properties fo:font-size="11pt" style:font-size-asian="11pt" style:font-name-complex="Arial" style:font-size-complex="11pt"/>
    </style:style>
    <style:style style:name="T245_16" style:family="text">
      <style:text-properties fo:font-size="11pt" style:font-size-asian="11pt" style:font-name-complex="Arial" style:font-size-complex="11pt"/>
    </style:style>
    <style:style style:name="T245_17" style:family="text">
      <style:text-properties fo:font-size="11pt" style:font-size-asian="11pt" style:font-name-complex="Arial" style:font-size-complex="11pt"/>
    </style:style>
    <style:style style:name="T245_18" style:family="text">
      <style:text-properties fo:font-size="11pt" style:font-size-asian="11pt" style:font-name-complex="Arial" style:font-size-complex="11pt"/>
    </style:style>
    <style:style style:name="P246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247" style:family="paragraph" style:parent-style-name="List_20_Paragraph">
      <style:paragraph-properties fo:margin-left="0cm"/>
    </style:style>
    <style:style style:name="T247_1" style:family="text">
      <style:text-properties fo:font-size="11pt" style:font-size-asian="11pt" style:font-name-complex="Arial" style:font-size-complex="11pt" fo:font-weight="bold" style:font-weight-asian="bold"/>
    </style:style>
    <style:style style:name="T247_2" style:family="text">
      <style:text-properties fo:font-size="11pt" style:font-size-asian="11pt" style:font-name-complex="Arial" style:font-size-complex="11pt" fo:font-weight="bold" style:font-weight-asian="bold"/>
    </style:style>
    <style:style style:name="P248" style:family="paragraph" style:parent-style-name="List_20_Paragraph">
      <style:text-properties fo:font-size="11pt" style:font-size-asian="11pt" style:font-name-complex="Arial" style:font-size-complex="11pt"/>
    </style:style>
    <style:style style:name="T248_1" style:family="text">
      <style:text-properties fo:font-size="11pt" style:font-size-asian="11pt" style:font-name-complex="Arial" style:font-size-complex="11pt"/>
    </style:style>
    <style:style style:name="T248_2" style:family="text">
      <style:text-properties fo:font-size="11pt" style:font-size-asian="11pt" style:font-name-complex="Arial" style:font-size-complex="11pt"/>
    </style:style>
    <style:style style:name="T248_3" style:family="text">
      <style:text-properties fo:font-size="11pt" style:font-size-asian="11pt" style:font-name-complex="Arial" style:font-size-complex="11pt"/>
    </style:style>
    <style:style style:name="T248_4" style:family="text">
      <style:text-properties fo:font-size="11pt" style:font-size-asian="11pt" style:font-name-complex="Arial" style:font-size-complex="11pt"/>
    </style:style>
    <style:style style:name="T248_5" style:family="text">
      <style:text-properties fo:font-size="11pt" style:font-size-asian="11pt" style:font-name-complex="Arial" style:font-size-complex="11pt"/>
    </style:style>
    <style:style style:name="T248_6" style:family="text">
      <style:text-properties fo:font-size="11pt" style:font-size-asian="11pt" style:font-name-complex="Arial" style:font-size-complex="11pt"/>
    </style:style>
    <style:style style:name="T248_7" style:family="text">
      <style:text-properties fo:font-size="11pt" style:font-size-asian="11pt" style:font-name-complex="Arial" style:font-size-complex="11pt"/>
    </style:style>
    <style:style style:name="T248_8" style:family="text">
      <style:text-properties fo:font-size="11pt" style:font-size-asian="11pt" style:font-name-complex="Arial" style:font-size-complex="11pt"/>
    </style:style>
    <style:style style:name="T248_9" style:family="text">
      <style:text-properties fo:font-size="11pt" style:font-size-asian="11pt" style:font-name-complex="Arial" style:font-size-complex="11pt"/>
    </style:style>
    <style:style style:name="T248_10" style:family="text">
      <style:text-properties fo:font-size="11pt" style:font-size-asian="11pt" style:font-name-complex="Arial" style:font-size-complex="11pt"/>
    </style:style>
    <style:style style:name="T248_11" style:family="text">
      <style:text-properties fo:font-size="11pt" style:font-size-asian="11pt" style:font-name-complex="Arial" style:font-size-complex="11pt"/>
    </style:style>
    <style:style style:name="T248_12" style:family="text">
      <style:text-properties fo:font-size="11pt" style:font-size-asian="11pt" style:font-name-complex="Arial" style:font-size-complex="11pt"/>
    </style:style>
    <style:style style:name="T248_13" style:family="text">
      <style:text-properties fo:font-size="11pt" style:font-size-asian="11pt" style:font-name-complex="Arial" style:font-size-complex="11pt"/>
    </style:style>
    <style:style style:name="T248_14" style:family="text">
      <style:text-properties fo:font-size="11pt" style:font-size-asian="11pt" style:font-name-complex="Arial" style:font-size-complex="11pt"/>
    </style:style>
    <style:style style:name="T248_15" style:family="text">
      <style:text-properties fo:font-size="11pt" style:font-size-asian="11pt" style:font-name-complex="Arial" style:font-size-complex="11pt"/>
    </style:style>
    <style:style style:name="T248_16" style:family="text">
      <style:text-properties fo:font-size="11pt" style:font-size-asian="11pt" style:font-name-complex="Arial" style:font-size-complex="11pt"/>
    </style:style>
    <style:style style:name="P249" style:family="paragraph" style:parent-style-name="List_20_Paragraph">
      <style:text-properties fo:font-size="11pt" style:font-size-asian="11pt" style:font-name-complex="Arial" style:font-size-complex="11pt"/>
    </style:style>
    <style:style style:name="T249_1" style:family="text">
      <style:text-properties fo:font-size="11pt" style:font-size-asian="11pt" style:font-name-complex="Arial" style:font-size-complex="11pt"/>
    </style:style>
    <style:style style:name="T249_2" style:family="text">
      <style:text-properties fo:font-size="11pt" style:font-size-asian="11pt" style:font-name-complex="Arial" style:font-size-complex="11pt"/>
    </style:style>
    <style:style style:name="T249_3" style:family="text">
      <style:text-properties fo:font-size="11pt" style:font-size-asian="11pt" style:font-name-complex="Arial" style:font-size-complex="11pt"/>
    </style:style>
    <style:style style:name="T249_4" style:family="text">
      <style:text-properties fo:font-size="11pt" style:font-size-asian="11pt" style:font-name-complex="Arial" style:font-size-complex="11pt"/>
    </style:style>
    <style:style style:name="T249_5" style:family="text">
      <style:text-properties fo:font-size="11pt" style:font-size-asian="11pt" style:font-name-complex="Arial" style:font-size-complex="11pt"/>
    </style:style>
    <style:style style:name="T249_6" style:family="text">
      <style:text-properties fo:font-size="11pt" style:font-size-asian="11pt" style:font-name-complex="Arial" style:font-size-complex="11pt"/>
    </style:style>
    <style:style style:name="T249_7" style:family="text">
      <style:text-properties fo:font-size="11pt" style:font-size-asian="11pt" style:font-name-complex="Arial" style:font-size-complex="11pt"/>
    </style:style>
    <style:style style:name="T249_8" style:family="text">
      <style:text-properties fo:font-size="11pt" style:font-size-asian="11pt" style:font-name-complex="Arial" style:font-size-complex="11pt"/>
    </style:style>
    <style:style style:name="T249_9" style:family="text">
      <style:text-properties fo:font-size="11pt" style:font-size-asian="11pt" style:font-name-complex="Arial" style:font-size-complex="11pt"/>
    </style:style>
    <style:style style:name="T249_10" style:family="text">
      <style:text-properties fo:font-size="11pt" style:font-size-asian="11pt" style:font-name-complex="Arial" style:font-size-complex="11pt"/>
    </style:style>
    <style:style style:name="T249_11" style:family="text">
      <style:text-properties fo:font-size="11pt" style:font-size-asian="11pt" style:font-name-complex="Arial" style:font-size-complex="11pt"/>
    </style:style>
    <style:style style:name="T249_12" style:family="text">
      <style:text-properties fo:font-size="11pt" style:font-size-asian="11pt" style:font-name-complex="Arial" style:font-size-complex="11pt"/>
    </style:style>
    <style:style style:name="T249_13" style:family="text">
      <style:text-properties fo:font-size="11pt" style:font-size-asian="11pt" style:font-name-complex="Arial" style:font-size-complex="11pt"/>
    </style:style>
    <style:style style:name="T249_14" style:family="text">
      <style:text-properties fo:font-size="11pt" style:font-size-asian="11pt" style:font-name-complex="Arial" style:font-size-complex="11pt"/>
    </style:style>
    <style:style style:name="T249_15" style:family="text">
      <style:text-properties fo:font-size="11pt" style:font-size-asian="11pt" style:font-name-complex="Arial" style:font-size-complex="11pt"/>
    </style:style>
    <style:style style:name="P250" style:family="paragraph" style:parent-style-name="List_20_Paragraph">
      <style:text-properties fo:font-size="11pt" style:font-size-asian="11pt" style:font-name-complex="Arial" style:font-size-complex="11pt"/>
    </style:style>
    <style:style style:name="T250_1" style:family="text">
      <style:text-properties fo:font-size="11pt" style:font-size-asian="11pt" style:font-name-complex="Arial" style:font-size-complex="11pt"/>
    </style:style>
    <style:style style:name="T250_2" style:family="text">
      <style:text-properties fo:font-size="11pt" style:font-size-asian="11pt" style:font-name-complex="Arial" style:font-size-complex="11pt"/>
    </style:style>
    <style:style style:name="T250_3" style:family="text">
      <style:text-properties fo:font-size="11pt" style:font-size-asian="11pt" style:font-name-complex="Arial" style:font-size-complex="11pt"/>
    </style:style>
    <style:style style:name="T250_4" style:family="text">
      <style:text-properties fo:font-size="11pt" style:font-size-asian="11pt" style:font-name-complex="Arial" style:font-size-complex="11pt"/>
    </style:style>
    <style:style style:name="T250_5" style:family="text">
      <style:text-properties fo:font-size="11pt" style:font-size-asian="11pt" style:font-name-complex="Arial" style:font-size-complex="11pt"/>
    </style:style>
    <style:style style:name="T250_6" style:family="text">
      <style:text-properties fo:font-size="11pt" style:font-size-asian="11pt" style:font-name-complex="Arial" style:font-size-complex="11pt"/>
    </style:style>
    <style:style style:name="T250_7" style:family="text">
      <style:text-properties fo:font-size="11pt" style:font-size-asian="11pt" style:font-name-complex="Arial" style:font-size-complex="11pt"/>
    </style:style>
    <style:style style:name="T250_8" style:family="text">
      <style:text-properties fo:font-size="11pt" style:font-size-asian="11pt" style:font-name-complex="Arial" style:font-size-complex="11pt"/>
    </style:style>
    <style:style style:name="T250_9" style:family="text">
      <style:text-properties fo:font-size="11pt" style:font-size-asian="11pt" style:font-name-complex="Arial" style:font-size-complex="11pt"/>
    </style:style>
    <style:style style:name="T250_10" style:family="text">
      <style:text-properties fo:font-size="11pt" style:font-size-asian="11pt" style:font-name-complex="Arial" style:font-size-complex="11pt"/>
    </style:style>
    <style:style style:name="T250_11" style:family="text">
      <style:text-properties fo:font-size="11pt" style:font-size-asian="11pt" style:font-name-complex="Arial" style:font-size-complex="11pt"/>
    </style:style>
    <style:style style:name="P251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252" style:family="paragraph" style:parent-style-name="List_20_Paragraph">
      <style:paragraph-properties fo:margin-left="0cm"/>
    </style:style>
    <style:style style:name="T252_1" style:family="text">
      <style:text-properties fo:font-size="11pt" style:font-size-asian="11pt" style:font-name-complex="Arial" style:font-size-complex="11pt" fo:font-weight="bold" style:font-weight-asian="bold"/>
    </style:style>
    <style:style style:name="T252_2" style:family="text">
      <style:text-properties fo:font-size="11pt" style:font-size-asian="11pt" style:font-name-complex="Arial" style:font-size-complex="11pt" fo:font-weight="bold" style:font-weight-asian="bold"/>
    </style:style>
    <style:style style:name="T252_3" style:family="text">
      <style:text-properties fo:font-size="11pt" style:font-size-asian="11pt" style:font-name-complex="Arial" style:font-size-complex="11pt" fo:font-weight="bold" style:font-weight-asian="bold"/>
    </style:style>
    <style:style style:name="T252_4" style:family="text">
      <style:text-properties fo:font-size="11pt" style:font-size-asian="11pt" style:font-name-complex="Arial" style:font-size-complex="11pt" fo:font-weight="bold" style:font-weight-asian="bold"/>
    </style:style>
    <style:style style:name="T252_5" style:family="text">
      <style:text-properties fo:font-size="11pt" style:font-size-asian="11pt" style:font-name-complex="Arial" style:font-size-complex="11pt" fo:font-weight="bold" style:font-weight-asian="bold"/>
    </style:style>
    <style:style style:name="P253" style:family="paragraph" style:parent-style-name="List_20_Paragraph">
      <style:text-properties fo:font-size="11pt" style:font-size-asian="11pt" style:font-name-complex="Arial" style:font-size-complex="11pt"/>
    </style:style>
    <style:style style:name="T253_1" style:family="text">
      <style:text-properties fo:font-size="11pt" style:font-size-asian="11pt" style:font-name-complex="Arial" style:font-size-complex="11pt"/>
    </style:style>
    <style:style style:name="T253_2" style:family="text">
      <style:text-properties fo:font-size="11pt" style:font-size-asian="11pt" style:font-name-complex="Arial" style:font-size-complex="11pt"/>
    </style:style>
    <style:style style:name="T253_3" style:family="text">
      <style:text-properties fo:font-size="11pt" style:font-size-asian="11pt" style:font-name-complex="Arial" style:font-size-complex="11pt"/>
    </style:style>
    <style:style style:name="T253_4" style:family="text">
      <style:text-properties fo:font-size="11pt" style:font-size-asian="11pt" style:font-name-complex="Arial" style:font-size-complex="11pt"/>
    </style:style>
    <style:style style:name="T253_5" style:family="text">
      <style:text-properties fo:font-size="11pt" style:font-size-asian="11pt" style:font-name-complex="Arial" style:font-size-complex="11pt"/>
    </style:style>
    <style:style style:name="T253_6" style:family="text">
      <style:text-properties fo:font-size="11pt" style:font-size-asian="11pt" style:font-name-complex="Arial" style:font-size-complex="11pt"/>
    </style:style>
    <style:style style:name="T253_7" style:family="text">
      <style:text-properties fo:font-size="11pt" style:font-size-asian="11pt" style:font-name-complex="Arial" style:font-size-complex="11pt"/>
    </style:style>
    <style:style style:name="T253_8" style:family="text">
      <style:text-properties fo:font-size="11pt" style:font-size-asian="11pt" style:font-name-complex="Arial" style:font-size-complex="11pt"/>
    </style:style>
    <style:style style:name="T253_9" style:family="text">
      <style:text-properties fo:font-size="11pt" style:font-size-asian="11pt" style:font-name-complex="Arial" style:font-size-complex="11pt"/>
    </style:style>
    <style:style style:name="T253_10" style:family="text">
      <style:text-properties fo:font-size="11pt" style:font-size-asian="11pt" style:font-name-complex="Arial" style:font-size-complex="11pt"/>
    </style:style>
    <style:style style:name="T253_11" style:family="text">
      <style:text-properties fo:font-size="11pt" style:font-size-asian="11pt" style:font-name-complex="Arial" style:font-size-complex="11pt"/>
    </style:style>
    <style:style style:name="T253_12" style:family="text">
      <style:text-properties fo:font-size="11pt" style:font-size-asian="11pt" style:font-name-complex="Arial" style:font-size-complex="11pt"/>
    </style:style>
    <style:style style:name="T253_13" style:family="text">
      <style:text-properties fo:font-size="11pt" style:font-size-asian="11pt" style:font-name-complex="Arial" style:font-size-complex="11pt"/>
    </style:style>
    <style:style style:name="T253_14" style:family="text">
      <style:text-properties fo:font-size="11pt" style:font-size-asian="11pt" style:font-name-complex="Arial" style:font-size-complex="11pt"/>
    </style:style>
    <style:style style:name="T253_15" style:family="text">
      <style:text-properties fo:font-size="11pt" style:font-size-asian="11pt" style:font-name-complex="Arial" style:font-size-complex="11pt"/>
    </style:style>
    <style:style style:name="T253_16" style:family="text">
      <style:text-properties fo:font-size="11pt" style:font-size-asian="11pt" style:font-name-complex="Arial" style:font-size-complex="11pt"/>
    </style:style>
    <style:style style:name="T253_17" style:family="text">
      <style:text-properties fo:font-size="11pt" style:font-size-asian="11pt" style:font-name-complex="Arial" style:font-size-complex="11pt"/>
    </style:style>
    <style:style style:name="T253_18" style:family="text">
      <style:text-properties fo:font-size="11pt" style:font-size-asian="11pt" style:font-name-complex="Arial" style:font-size-complex="11pt"/>
    </style:style>
    <style:style style:name="T253_19" style:family="text">
      <style:text-properties fo:font-size="11pt" style:font-size-asian="11pt" style:font-name-complex="Arial" style:font-size-complex="11pt"/>
    </style:style>
    <style:style style:name="T253_20" style:family="text">
      <style:text-properties fo:font-size="11pt" style:font-size-asian="11pt" style:font-name-complex="Arial" style:font-size-complex="11pt"/>
    </style:style>
    <style:style style:name="T253_21" style:family="text">
      <style:text-properties fo:font-size="11pt" style:font-size-asian="11pt" style:font-name-complex="Arial" style:font-size-complex="11pt"/>
    </style:style>
    <style:style style:name="T253_22" style:family="text">
      <style:text-properties fo:font-size="11pt" style:font-size-asian="11pt" style:font-name-complex="Arial" style:font-size-complex="11pt"/>
    </style:style>
    <style:style style:name="T253_23" style:family="text">
      <style:text-properties fo:font-size="11pt" style:font-size-asian="11pt" style:font-name-complex="Arial" style:font-size-complex="11pt"/>
    </style:style>
    <style:style style:name="T253_24" style:family="text">
      <style:text-properties fo:font-size="11pt" style:font-size-asian="11pt" style:font-name-complex="Arial" style:font-size-complex="11pt"/>
    </style:style>
    <style:style style:name="T253_25" style:family="text">
      <style:text-properties fo:font-size="11pt" style:font-size-asian="11pt" style:font-name-complex="Arial" style:font-size-complex="11pt"/>
    </style:style>
    <style:style style:name="T253_26" style:family="text">
      <style:text-properties fo:font-size="11pt" style:font-size-asian="11pt" style:font-name-complex="Arial" style:font-size-complex="11pt"/>
    </style:style>
    <style:style style:name="T253_27" style:family="text">
      <style:text-properties fo:font-size="11pt" style:font-size-asian="11pt" style:font-name-complex="Arial" style:font-size-complex="11pt"/>
    </style:style>
    <style:style style:name="T253_28" style:family="text">
      <style:text-properties fo:font-size="11pt" style:font-size-asian="11pt" style:font-name-complex="Arial" style:font-size-complex="11pt"/>
    </style:style>
    <style:style style:name="T253_29" style:family="text">
      <style:text-properties fo:font-size="11pt" style:font-size-asian="11pt" style:font-name-complex="Arial" style:font-size-complex="11pt"/>
    </style:style>
    <style:style style:name="T253_30" style:family="text">
      <style:text-properties fo:font-size="11pt" style:font-size-asian="11pt" style:font-name-complex="Arial" style:font-size-complex="11pt"/>
    </style:style>
    <style:style style:name="T253_31" style:family="text">
      <style:text-properties fo:font-size="11pt" style:font-size-asian="11pt" style:font-name-complex="Arial" style:font-size-complex="11pt"/>
    </style:style>
    <style:style style:name="T253_32" style:family="text">
      <style:text-properties fo:font-size="11pt" style:font-size-asian="11pt" style:font-name-complex="Arial" style:font-size-complex="11pt"/>
    </style:style>
    <style:style style:name="T253_33" style:family="text">
      <style:text-properties fo:font-size="11pt" style:font-size-asian="11pt" style:font-name-complex="Arial" style:font-size-complex="11pt"/>
    </style:style>
    <style:style style:name="T253_34" style:family="text">
      <style:text-properties fo:font-size="11pt" style:font-size-asian="11pt" style:font-name-complex="Arial" style:font-size-complex="11pt"/>
    </style:style>
    <style:style style:name="P254" style:family="paragraph" style:parent-style-name="List_20_Paragraph">
      <style:text-properties fo:font-size="11pt" style:font-size-asian="11pt" style:font-name-complex="Arial" style:font-size-complex="11pt"/>
    </style:style>
    <style:style style:name="T254_1" style:family="text">
      <style:text-properties fo:font-size="11pt" style:font-size-asian="11pt" style:font-name-complex="Arial" style:font-size-complex="11pt"/>
    </style:style>
    <style:style style:name="T254_2" style:family="text">
      <style:text-properties fo:font-size="11pt" style:font-size-asian="11pt" style:font-name-complex="Arial" style:font-size-complex="11pt"/>
    </style:style>
    <style:style style:name="T254_3" style:family="text">
      <style:text-properties fo:font-size="11pt" style:font-size-asian="11pt" style:font-name-complex="Arial" style:font-size-complex="11pt"/>
    </style:style>
    <style:style style:name="T254_4" style:family="text">
      <style:text-properties fo:font-size="11pt" style:font-size-asian="11pt" style:font-name-complex="Arial" style:font-size-complex="11pt"/>
    </style:style>
    <style:style style:name="T254_5" style:family="text">
      <style:text-properties fo:font-size="11pt" style:font-size-asian="11pt" style:font-name-complex="Arial" style:font-size-complex="11pt"/>
    </style:style>
    <style:style style:name="T254_6" style:family="text">
      <style:text-properties fo:font-size="11pt" style:font-size-asian="11pt" style:font-name-complex="Arial" style:font-size-complex="11pt"/>
    </style:style>
    <style:style style:name="T254_7" style:family="text">
      <style:text-properties fo:font-size="11pt" style:font-size-asian="11pt" style:font-name-complex="Arial" style:font-size-complex="11pt"/>
    </style:style>
    <style:style style:name="T254_8" style:family="text">
      <style:text-properties fo:font-size="11pt" style:font-size-asian="11pt" style:font-name-complex="Arial" style:font-size-complex="11pt"/>
    </style:style>
    <style:style style:name="T254_9" style:family="text">
      <style:text-properties fo:font-size="11pt" style:font-size-asian="11pt" style:font-name-complex="Arial" style:font-size-complex="11pt"/>
    </style:style>
    <style:style style:name="T254_10" style:family="text">
      <style:text-properties fo:font-size="11pt" style:font-size-asian="11pt" style:font-name-complex="Arial" style:font-size-complex="11pt"/>
    </style:style>
    <style:style style:name="T254_11" style:family="text">
      <style:text-properties fo:font-size="11pt" style:font-size-asian="11pt" style:font-name-complex="Arial" style:font-size-complex="11pt"/>
    </style:style>
    <style:style style:name="T254_12" style:family="text">
      <style:text-properties fo:font-size="11pt" style:font-size-asian="11pt" style:font-name-complex="Arial" style:font-size-complex="11pt"/>
    </style:style>
    <style:style style:name="T254_13" style:family="text">
      <style:text-properties fo:font-size="11pt" style:font-size-asian="11pt" style:font-name-complex="Arial" style:font-size-complex="11pt"/>
    </style:style>
    <style:style style:name="T254_14" style:family="text">
      <style:text-properties fo:font-size="11pt" style:font-size-asian="11pt" style:font-name-complex="Arial" style:font-size-complex="11pt"/>
    </style:style>
    <style:style style:name="T254_15" style:family="text">
      <style:text-properties fo:font-size="11pt" style:font-size-asian="11pt" style:font-name-complex="Arial" style:font-size-complex="11pt"/>
    </style:style>
    <style:style style:name="T254_16" style:family="text">
      <style:text-properties fo:font-size="11pt" style:font-size-asian="11pt" style:font-name-complex="Arial" style:font-size-complex="11pt"/>
    </style:style>
    <style:style style:name="T254_17" style:family="text">
      <style:text-properties fo:font-size="11pt" style:font-size-asian="11pt" style:font-name-complex="Arial" style:font-size-complex="11pt"/>
    </style:style>
    <style:style style:name="T254_18" style:family="text">
      <style:text-properties fo:font-size="11pt" style:font-size-asian="11pt" style:font-name-complex="Arial" style:font-size-complex="11pt"/>
    </style:style>
    <style:style style:name="T254_19" style:family="text">
      <style:text-properties fo:font-size="11pt" style:font-size-asian="11pt" style:font-name-complex="Arial" style:font-size-complex="11pt"/>
    </style:style>
    <style:style style:name="T254_20" style:family="text">
      <style:text-properties fo:font-size="11pt" style:font-size-asian="11pt" style:font-name-complex="Arial" style:font-size-complex="11pt"/>
    </style:style>
    <style:style style:name="P255" style:family="paragraph" style:parent-style-name="List_20_Paragraph">
      <style:text-properties fo:font-size="11pt" style:font-size-asian="11pt" style:font-name-complex="Arial" style:font-size-complex="11pt"/>
    </style:style>
    <style:style style:name="T255_1" style:family="text">
      <style:text-properties fo:font-size="11pt" style:font-size-asian="11pt" style:font-name-complex="Arial" style:font-size-complex="11pt"/>
    </style:style>
    <style:style style:name="T255_2" style:family="text">
      <style:text-properties fo:font-size="11pt" style:font-size-asian="11pt" style:font-name-complex="Arial" style:font-size-complex="11pt"/>
    </style:style>
    <style:style style:name="T255_3" style:family="text">
      <style:text-properties fo:font-size="11pt" style:font-size-asian="11pt" style:font-name-complex="Arial" style:font-size-complex="11pt"/>
    </style:style>
    <style:style style:name="T255_4" style:family="text">
      <style:text-properties fo:font-size="11pt" style:font-size-asian="11pt" style:font-name-complex="Arial" style:font-size-complex="11pt"/>
    </style:style>
    <style:style style:name="T255_5" style:family="text">
      <style:text-properties fo:font-size="11pt" style:font-size-asian="11pt" style:font-name-complex="Arial" style:font-size-complex="11pt"/>
    </style:style>
    <style:style style:name="T255_6" style:family="text">
      <style:text-properties fo:font-size="11pt" style:font-size-asian="11pt" style:font-name-complex="Arial" style:font-size-complex="11pt"/>
    </style:style>
    <style:style style:name="P25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256_1" style:family="text">
      <style:text-properties fo:font-style="normal" style:font-style-asian="normal" fo:font-size="11pt" style:font-size-asian="11pt" style:font-name-complex="Arial" style:font-size-complex="11pt"/>
    </style:style>
    <style:style style:name="P25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8" style:family="paragraph" style:parent-style-name="Normal"/>
    <style:style style:name="T258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58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58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259" style:family="paragraph" style:parent-style-name="List_20_Paragraph">
      <style:text-properties fo:color="#000000" fo:font-size="11pt" style:font-name-asian="Arial" style:font-size-asian="11pt" style:font-name-complex="Arial" style:font-size-complex="11pt"/>
    </style:style>
    <style:style style:name="T259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59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9_3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59_4" style:family="text">
      <style:text-properties fo:color="#000000" fo:font-size="11pt" style:font-name-asian="Arial" style:font-size-asian="11pt" style:font-name-complex="Arial" style:font-size-complex="11pt"/>
    </style:style>
    <style:style style:name="P260" style:family="paragraph" style:parent-style-name="List_20_Paragraph">
      <style:text-properties fo:color="#000000" fo:font-size="11pt" style:font-name-asian="Arial" style:font-size-asian="11pt" style:font-name-complex="Arial" style:font-size-complex="11pt"/>
    </style:style>
    <style:style style:name="T260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60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60_3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60_4" style:family="text">
      <style:text-properties fo:color="#000000" fo:font-size="11pt" style:font-name-asian="Arial" style:font-size-asian="11pt" style:font-name-complex="Arial" style:font-size-complex="11pt"/>
    </style:style>
    <style:style style:name="P261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261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61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61_3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61_4" style:family="text">
      <style:text-properties fo:color="#000000" fo:font-size="11pt" style:font-name-asian="Arial" style:font-size-asian="11pt" style:font-name-complex="Arial" style:font-size-complex="11pt"/>
    </style:style>
    <style:style style:name="P262" style:family="paragraph" style:parent-style-name="List_20_Paragraph">
      <style:text-properties fo:color="#000000" fo:font-size="11pt" style:font-name-asian="Arial" style:font-size-asian="11pt" style:font-name-complex="Arial" style:font-size-complex="11pt"/>
    </style:style>
    <style:style style:name="T262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262_2" style:family="text">
      <style:text-properties fo:color="#000000" fo:font-size="11pt" style:font-name-asian="Arial" style:font-size-asian="11pt" style:font-name-complex="Arial" style:font-size-complex="11pt"/>
    </style:style>
    <style:style style:name="P263" style:family="paragraph" style:parent-style-name="Normal"/>
    <style:style style:name="T263_1" style:family="text">
      <style:text-properties fo:color="#000000" fo:font-size="11pt" style:font-name-asian="Arial" style:font-size-asian="11pt" style:font-name-complex="Arial" style:font-size-complex="11pt"/>
    </style:style>
    <style:style style:name="T263_2" style:family="text">
      <style:text-properties fo:color="#000000" fo:font-size="11pt" style:font-name-asian="Arial" style:font-size-asian="11pt" style:font-name-complex="Arial" style:font-size-complex="11pt"/>
    </style:style>
    <style:style style:name="T263_3" style:family="text">
      <style:text-properties fo:color="#000000" fo:font-size="11pt" style:font-name-asian="Arial" style:font-size-asian="11pt" style:font-name-complex="Arial" style:font-size-complex="11pt"/>
    </style:style>
    <style:style style:name="T263_4" style:family="text">
      <style:text-properties fo:color="#000000" fo:font-size="11pt" style:font-name-asian="Arial" style:font-size-asian="11pt" style:font-name-complex="Arial" style:font-size-complex="11pt"/>
    </style:style>
    <style:style style:name="T263_5" style:family="text">
      <style:text-properties fo:color="#000000" fo:font-size="11pt" style:font-name-asian="Arial" style:font-size-asian="11pt" style:font-name-complex="Arial" style:font-size-complex="11pt"/>
    </style:style>
    <style:style style:name="T263_6" style:family="text">
      <style:text-properties fo:color="#000000" fo:font-size="11pt" style:font-name-asian="Arial" style:font-size-asian="11pt" style:font-name-complex="Arial" style:font-size-complex="11pt"/>
    </style:style>
    <style:style style:name="T263_7" style:family="text">
      <style:text-properties fo:color="#000000" fo:font-size="11pt" style:font-name-asian="Arial" style:font-size-asian="11pt" style:font-name-complex="Arial" style:font-size-complex="11pt"/>
    </style:style>
    <style:style style:name="T263_8" style:family="text">
      <style:text-properties fo:color="#000000" fo:font-size="11pt" style:font-name-asian="Arial" style:font-size-asian="11pt" style:font-name-complex="Arial" style:font-size-complex="11pt"/>
    </style:style>
    <style:style style:name="T263_9" style:family="text">
      <style:text-properties fo:color="#000000" fo:font-size="11pt" style:font-name-asian="Arial" style:font-size-asian="11pt" style:font-name-complex="Arial" style:font-size-complex="11pt"/>
    </style:style>
    <style:style style:name="P264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265" style:family="paragraph" style:parent-style-name="Normal"/>
    <style:style style:name="T265_1" style:family="text">
      <style:text-properties fo:color="#000000" fo:font-size="11pt" style:font-name-asian="Arial" style:font-size-asian="11pt" style:font-name-complex="Arial" style:font-size-complex="11pt"/>
    </style:style>
    <style:style style:name="T265_2" style:family="text">
      <style:text-properties fo:color="#000000" fo:font-size="11pt" style:font-name-asian="Arial" style:font-size-asian="11pt" style:font-name-complex="Arial" style:font-size-complex="11pt"/>
    </style:style>
    <style:style style:name="T265_3" style:family="text">
      <style:text-properties fo:color="#000000" fo:font-size="11pt" style:font-name-asian="Arial" style:font-size-asian="11pt" style:font-name-complex="Arial" style:font-size-complex="11pt"/>
    </style:style>
    <style:style style:name="T265_4" style:family="text">
      <style:text-properties fo:color="#000000" fo:font-size="11pt" style:font-name-asian="Arial" style:font-size-asian="11pt" style:font-name-complex="Arial" style:font-size-complex="11pt"/>
    </style:style>
    <style:style style:name="T265_5" style:family="text">
      <style:text-properties fo:color="#000000" fo:font-size="11pt" style:font-name-asian="Arial" style:font-size-asian="11pt" style:font-name-complex="Arial" style:font-size-complex="11pt"/>
    </style:style>
    <style:style style:name="T265_6" style:family="text">
      <style:text-properties fo:color="#000000" fo:font-size="11pt" style:font-name-asian="Arial" style:font-size-asian="11pt" style:font-name-complex="Arial" style:font-size-complex="11pt"/>
    </style:style>
    <style:style style:name="T265_7" style:family="text">
      <style:text-properties fo:color="#000000" fo:font-size="11pt" style:font-name-asian="Arial" style:font-size-asian="11pt" style:font-name-complex="Arial" style:font-size-complex="11pt"/>
    </style:style>
    <style:style style:name="T265_8" style:family="text">
      <style:text-properties fo:color="#000000" fo:font-size="11pt" style:font-name-asian="Arial" style:font-size-asian="11pt" style:font-name-complex="Arial" style:font-size-complex="11pt"/>
    </style:style>
    <style:style style:name="T265_9" style:family="text">
      <style:text-properties fo:color="#000000" fo:font-size="11pt" style:font-name-asian="Arial" style:font-size-asian="11pt" style:font-name-complex="Arial" style:font-size-complex="11pt"/>
    </style:style>
    <style:style style:name="T265_10" style:family="text">
      <style:text-properties fo:color="#000000" fo:font-size="11pt" style:font-name-asian="Arial" style:font-size-asian="11pt" style:font-name-complex="Arial" style:font-size-complex="11pt"/>
    </style:style>
    <style:style style:name="T265_11" style:family="text">
      <style:text-properties fo:color="#000000" fo:font-size="11pt" style:font-name-asian="Arial" style:font-size-asian="11pt" style:font-name-complex="Arial" style:font-size-complex="11pt"/>
    </style:style>
    <style:style style:name="T265_12" style:family="text">
      <style:text-properties fo:color="#000000" fo:font-size="11pt" style:font-name-asian="Arial" style:font-size-asian="11pt" style:font-name-complex="Arial" style:font-size-complex="11pt"/>
    </style:style>
    <style:style style:name="T265_13" style:family="text">
      <style:text-properties fo:color="#000000" fo:font-size="11pt" style:font-name-asian="Arial" style:font-size-asian="11pt" style:font-name-complex="Arial" style:font-size-complex="11pt"/>
    </style:style>
    <style:style style:name="T265_14" style:family="text">
      <style:text-properties fo:color="#000000" fo:font-size="11pt" style:font-name-asian="Arial" style:font-size-asian="11pt" style:font-name-complex="Arial" style:font-size-complex="11pt"/>
    </style:style>
    <style:style style:name="T265_15" style:family="text">
      <style:text-properties fo:color="#000000" fo:font-size="11pt" style:font-name-asian="Arial" style:font-size-asian="11pt" style:font-name-complex="Arial" style:font-size-complex="11pt"/>
    </style:style>
    <style:style style:name="T265_16" style:family="text">
      <style:text-properties fo:color="#000000" fo:font-size="11pt" style:font-name-asian="Arial" style:font-size-asian="11pt" style:font-name-complex="Arial" style:font-size-complex="11pt"/>
    </style:style>
    <style:style style:name="T265_17" style:family="text">
      <style:text-properties fo:color="#000000" fo:font-size="11pt" style:font-name-asian="Arial" style:font-size-asian="11pt" style:font-name-complex="Arial" style:font-size-complex="11pt"/>
    </style:style>
    <style:style style:name="T265_18" style:family="text">
      <style:text-properties fo:color="#000000" fo:font-size="11pt" style:font-name-asian="Arial" style:font-size-asian="11pt" style:font-name-complex="Arial" style:font-size-complex="11pt"/>
    </style:style>
    <style:style style:name="T265_19" style:family="text">
      <style:text-properties fo:color="#000000" fo:font-size="11pt" style:font-name-asian="Arial" style:font-size-asian="11pt" style:font-name-complex="Arial" style:font-size-complex="11pt"/>
    </style:style>
    <style:style style:name="T265_20" style:family="text">
      <style:text-properties fo:color="#000000" fo:font-size="11pt" style:font-name-asian="Arial" style:font-size-asian="11pt" style:font-name-complex="Arial" style:font-size-complex="11pt"/>
    </style:style>
    <style:style style:name="T265_21" style:family="text">
      <style:text-properties fo:color="#000000" fo:font-size="11pt" style:font-name-asian="Arial" style:font-size-asian="11pt" style:font-name-complex="Arial" style:font-size-complex="11pt"/>
    </style:style>
    <style:style style:name="T265_22" style:family="text">
      <style:text-properties fo:color="#000000" fo:font-size="11pt" style:font-name-asian="Arial" style:font-size-asian="11pt" style:font-name-complex="Arial" style:font-size-complex="11pt"/>
    </style:style>
    <style:style style:name="T265_23" style:family="text">
      <style:text-properties fo:color="#000000" fo:font-size="11pt" style:font-name-asian="Arial" style:font-size-asian="11pt" style:font-name-complex="Arial" style:font-size-complex="11pt"/>
    </style:style>
    <style:style style:name="T265_24" style:family="text">
      <style:text-properties fo:color="#000000" fo:font-size="11pt" style:font-name-asian="Arial" style:font-size-asian="11pt" style:font-name-complex="Arial" style:font-size-complex="11pt"/>
    </style:style>
    <style:style style:name="T265_25" style:family="text">
      <style:text-properties fo:color="#000000" fo:font-size="11pt" style:font-name-asian="Arial" style:font-size-asian="11pt" style:font-name-complex="Arial" style:font-size-complex="11pt"/>
    </style:style>
    <style:style style:name="T265_26" style:family="text">
      <style:text-properties fo:color="#000000" fo:font-size="11pt" style:font-name-asian="Arial" style:font-size-asian="11pt" style:font-name-complex="Arial" style:font-size-complex="11pt"/>
    </style:style>
    <style:style style:name="T265_27" style:family="text">
      <style:text-properties fo:color="#000000" fo:font-size="11pt" style:font-name-asian="Arial" style:font-size-asian="11pt" style:font-name-complex="Arial" style:font-size-complex="11pt"/>
    </style:style>
    <style:style style:name="T265_28" style:family="text">
      <style:text-properties fo:color="#000000" fo:font-size="11pt" style:font-name-asian="Arial" style:font-size-asian="11pt" style:font-name-complex="Arial" style:font-size-complex="11pt"/>
    </style:style>
    <style:style style:name="T265_29" style:family="text">
      <style:text-properties fo:color="#000000" fo:font-size="11pt" style:font-name-asian="Arial" style:font-size-asian="11pt" style:font-name-complex="Arial" style:font-size-complex="11pt"/>
    </style:style>
    <style:style style:name="T265_30" style:family="text">
      <style:text-properties fo:color="#000000" fo:font-size="11pt" style:font-name-asian="Arial" style:font-size-asian="11pt" style:font-name-complex="Arial" style:font-size-complex="11pt"/>
    </style:style>
    <style:style style:name="T265_31" style:family="text">
      <style:text-properties fo:color="#000000" fo:font-size="11pt" style:font-name-asian="Arial" style:font-size-asian="11pt" style:font-name-complex="Arial" style:font-size-complex="11pt"/>
    </style:style>
    <style:style style:name="P266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267" style:family="paragraph" style:parent-style-name="Normal"/>
    <style:style style:name="T2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9" style:family="paragraph" style:parent-style-name="Normal"/>
    <style:style style:name="T269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270" style:family="paragraph" style:parent-style-name="List_20_Paragraph">
      <style:paragraph-properties fo:margin-left="0cm"/>
    </style:style>
    <style:style style:name="T270_1" style:family="text">
      <style:text-properties fo:font-size="11pt" style:font-size-asian="11pt" style:font-name-complex="Arial" style:font-size-complex="11pt"/>
    </style:style>
    <style:style style:name="T270_2" style:family="text">
      <style:text-properties fo:font-size="11pt" style:font-size-asian="11pt" style:font-name-complex="Arial" style:font-size-complex="11pt"/>
    </style:style>
    <style:style style:name="T270_3" style:family="text">
      <style:text-properties fo:font-size="11pt" style:font-size-asian="11pt" style:font-name-complex="Arial" style:font-size-complex="11pt"/>
    </style:style>
    <style:style style:name="T270_4" style:family="text">
      <style:text-properties fo:font-size="11pt" style:font-size-asian="11pt" style:font-name-complex="Arial" style:font-size-complex="11pt"/>
    </style:style>
    <style:style style:name="T270_5" style:family="text">
      <style:text-properties fo:font-size="11pt" style:font-size-asian="11pt" style:font-name-complex="Arial" style:font-size-complex="11pt"/>
    </style:style>
    <style:style style:name="T270_6" style:family="text">
      <style:text-properties fo:font-size="11pt" style:font-size-asian="11pt" style:font-name-complex="Arial" style:font-size-complex="11pt"/>
    </style:style>
    <style:style style:name="T270_7" style:family="text">
      <style:text-properties fo:font-size="11pt" style:font-size-asian="11pt" style:font-name-complex="Arial" style:font-size-complex="11pt"/>
    </style:style>
    <style:style style:name="T270_8" style:family="text">
      <style:text-properties fo:font-size="11pt" style:font-size-asian="11pt" style:font-name-complex="Arial" style:font-size-complex="11pt"/>
    </style:style>
    <style:style style:name="T270_9" style:family="text">
      <style:text-properties fo:font-size="11pt" style:font-size-asian="11pt" style:font-name-complex="Arial" style:font-size-complex="11pt"/>
    </style:style>
    <style:style style:name="P271" style:family="paragraph" style:parent-style-name="List_20_Paragraph">
      <style:paragraph-properties fo:margin-left="0.635cm"/>
      <style:text-properties fo:font-size="11pt" style:font-size-asian="11pt" style:font-name-complex="Arial" style:font-size-complex="11pt" fo:font-weight="bold" style:font-weight-asian="bold"/>
    </style:style>
    <style:style style:name="P272" style:family="paragraph" style:parent-style-name="List_20_Paragraph">
      <style:paragraph-properties fo:margin-left="0cm"/>
    </style:style>
    <style:style style:name="T272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272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273" style:family="paragraph" style:parent-style-name="List_20_Paragraph">
      <style:paragraph-properties fo:margin-left="0cm"/>
    </style:style>
    <style:style style:name="T273_1" style:family="text">
      <style:text-properties fo:font-size="11pt" style:font-size-asian="11pt" style:font-name-complex="Arial" style:font-size-complex="11pt"/>
    </style:style>
    <style:style style:name="T273_2" style:family="text">
      <style:text-properties fo:font-size="11pt" style:font-size-asian="11pt" style:font-name-complex="Arial" style:font-size-complex="11pt"/>
    </style:style>
    <style:style style:name="T273_3" style:family="text">
      <style:text-properties fo:font-size="11pt" style:font-size-asian="11pt" style:font-name-complex="Arial" style:font-size-complex="11pt"/>
    </style:style>
    <style:style style:name="T273_4" style:family="text">
      <style:text-properties fo:font-size="11pt" style:font-size-asian="11pt" style:font-name-complex="Arial" style:font-size-complex="11pt"/>
    </style:style>
    <style:style style:name="T273_5" style:family="text">
      <style:text-properties fo:font-size="11pt" style:font-size-asian="11pt" style:font-name-complex="Arial" style:font-size-complex="11pt"/>
    </style:style>
    <style:style style:name="T273_6" style:family="text">
      <style:text-properties fo:font-size="11pt" style:font-size-asian="11pt" style:font-name-complex="Arial" style:font-size-complex="11pt"/>
    </style:style>
    <style:style style:name="T273_7" style:family="text">
      <style:text-properties fo:font-size="11pt" style:font-size-asian="11pt" style:font-name-complex="Arial" style:font-size-complex="11pt"/>
    </style:style>
    <style:style style:name="T273_8" style:family="text">
      <style:text-properties fo:font-size="11pt" style:font-size-asian="11pt" style:font-name-complex="Arial" style:font-size-complex="11pt"/>
    </style:style>
    <style:style style:name="T273_9" style:family="text">
      <style:text-properties fo:font-size="11pt" style:font-size-asian="11pt" style:font-name-complex="Arial" style:font-size-complex="11pt"/>
    </style:style>
    <style:style style:name="T273_10" style:family="text">
      <style:text-properties fo:font-size="11pt" style:font-size-asian="11pt" style:font-name-complex="Arial" style:font-size-complex="11pt"/>
    </style:style>
    <style:style style:name="T273_11" style:family="text">
      <style:text-properties fo:font-size="11pt" style:font-size-asian="11pt" style:font-name-complex="Arial" style:font-size-complex="11pt"/>
    </style:style>
    <style:style style:name="T273_12" style:family="text">
      <style:text-properties fo:font-size="11pt" style:font-size-asian="11pt" style:font-name-complex="Arial" style:font-size-complex="11pt"/>
    </style:style>
    <style:style style:name="T273_13" style:family="text">
      <style:text-properties fo:font-size="11pt" style:font-size-asian="11pt" style:font-name-complex="Arial" style:font-size-complex="11pt"/>
    </style:style>
    <style:style style:name="T273_14" style:family="text">
      <style:text-properties fo:font-size="11pt" style:font-size-asian="11pt" style:font-name-complex="Arial" style:font-size-complex="11pt"/>
    </style:style>
    <style:style style:name="T273_15" style:family="text">
      <style:text-properties fo:font-size="11pt" style:font-size-asian="11pt" style:font-name-complex="Arial" style:font-size-complex="11pt"/>
    </style:style>
    <style:style style:name="T273_16" style:family="text">
      <style:text-properties fo:font-size="11pt" style:font-size-asian="11pt" style:font-name-complex="Arial" style:font-size-complex="11pt"/>
    </style:style>
    <style:style style:name="T273_17" style:family="text">
      <style:text-properties fo:font-size="11pt" style:font-size-asian="11pt" style:font-name-complex="Arial" style:font-size-complex="11pt"/>
    </style:style>
    <style:style style:name="T273_18" style:family="text">
      <style:text-properties fo:font-size="11pt" style:font-size-asian="11pt" style:font-name-complex="Arial" style:font-size-complex="11pt"/>
    </style:style>
    <style:style style:name="T273_19" style:family="text">
      <style:text-properties fo:font-size="11pt" style:font-size-asian="11pt" style:font-name-complex="Arial" style:font-size-complex="11pt"/>
    </style:style>
    <style:style style:name="T273_20" style:family="text">
      <style:text-properties fo:font-size="11pt" style:font-size-asian="11pt" style:font-name-complex="Arial" style:font-size-complex="11pt"/>
    </style:style>
    <style:style style:name="T273_21" style:family="text">
      <style:text-properties fo:font-size="11pt" style:font-size-asian="11pt" style:font-name-complex="Arial" style:font-size-complex="11pt"/>
    </style:style>
    <style:style style:name="T273_22" style:family="text">
      <style:text-properties fo:font-size="11pt" style:font-size-asian="11pt" style:font-name-complex="Arial" style:font-size-complex="11pt"/>
    </style:style>
    <style:style style:name="T273_23" style:family="text">
      <style:text-properties fo:font-size="11pt" style:font-size-asian="11pt" style:font-name-complex="Arial" style:font-size-complex="11pt"/>
    </style:style>
    <style:style style:name="T273_24" style:family="text">
      <style:text-properties fo:font-size="11pt" style:font-size-asian="11pt" style:font-name-complex="Arial" style:font-size-complex="11pt"/>
    </style:style>
    <style:style style:name="T273_25" style:family="text">
      <style:text-properties fo:font-size="11pt" style:font-size-asian="11pt" style:font-name-complex="Arial" style:font-size-complex="11pt"/>
    </style:style>
    <style:style style:name="T273_26" style:family="text">
      <style:text-properties fo:font-size="11pt" style:font-size-asian="11pt" style:font-name-complex="Arial" style:font-size-complex="11pt"/>
    </style:style>
    <style:style style:name="T273_27" style:family="text">
      <style:text-properties fo:font-size="11pt" style:font-size-asian="11pt" style:font-name-complex="Arial" style:font-size-complex="11pt"/>
    </style:style>
    <style:style style:name="T273_28" style:family="text">
      <style:text-properties fo:font-size="11pt" style:font-size-asian="11pt" style:font-name-complex="Arial" style:font-size-complex="11pt"/>
    </style:style>
    <style:style style:name="T273_29" style:family="text">
      <style:text-properties fo:font-size="11pt" style:font-size-asian="11pt" style:font-name-complex="Arial" style:font-size-complex="11pt"/>
    </style:style>
    <style:style style:name="T273_30" style:family="text">
      <style:text-properties fo:font-size="11pt" style:font-size-asian="11pt" style:font-name-complex="Arial" style:font-size-complex="11pt"/>
    </style:style>
    <style:style style:name="P274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275" style:family="paragraph" style:parent-style-name="List_20_Paragraph">
      <style:paragraph-properties fo:margin-left="0cm"/>
    </style:style>
    <style:style style:name="T275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275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275_3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276" style:family="paragraph" style:parent-style-name="List_20_Paragraph">
      <style:paragraph-properties fo:margin-left="0cm"/>
    </style:style>
    <style:style style:name="T276_1" style:family="text">
      <style:text-properties fo:font-size="11pt" style:font-size-asian="11pt" style:font-name-complex="Arial" style:font-size-complex="11pt" fo:font-weight="bold" style:font-weight-asian="bold"/>
    </style:style>
    <style:style style:name="T276_2" style:family="text">
      <style:text-properties fo:font-size="11pt" style:font-size-asian="11pt" style:font-name-complex="Arial" style:font-size-complex="11pt"/>
    </style:style>
    <style:style style:name="T276_3" style:family="text">
      <style:text-properties fo:font-size="11pt" style:font-size-asian="11pt" style:font-name-complex="Arial" style:font-size-complex="11pt"/>
    </style:style>
    <style:style style:name="T276_4" style:family="text">
      <style:text-properties fo:font-size="11pt" style:font-size-asian="11pt" style:font-name-complex="Arial" style:font-size-complex="11pt"/>
    </style:style>
    <style:style style:name="T276_5" style:family="text">
      <style:text-properties fo:font-size="11pt" style:font-size-asian="11pt" style:font-name-complex="Arial" style:font-size-complex="11pt"/>
    </style:style>
    <style:style style:name="T276_6" style:family="text">
      <style:text-properties fo:font-size="11pt" style:font-size-asian="11pt" style:font-name-complex="Arial" style:font-size-complex="11pt"/>
    </style:style>
    <style:style style:name="T276_7" style:family="text">
      <style:text-properties fo:font-size="11pt" style:font-size-asian="11pt" style:font-name-complex="Arial" style:font-size-complex="11pt"/>
    </style:style>
    <style:style style:name="T276_8" style:family="text">
      <style:text-properties fo:font-size="11pt" style:font-size-asian="11pt" style:font-name-complex="Arial" style:font-size-complex="11pt"/>
    </style:style>
    <style:style style:name="T276_9" style:family="text">
      <style:text-properties fo:font-size="11pt" style:font-size-asian="11pt" style:font-name-complex="Arial" style:font-size-complex="11pt"/>
    </style:style>
    <style:style style:name="T276_10" style:family="text">
      <style:text-properties fo:font-size="11pt" style:font-size-asian="11pt" style:font-name-complex="Arial" style:font-size-complex="11pt"/>
    </style:style>
    <style:style style:name="T276_11" style:family="text">
      <style:text-properties fo:font-size="11pt" style:font-size-asian="11pt" style:font-name-complex="Arial" style:font-size-complex="11pt"/>
    </style:style>
    <style:style style:name="T276_12" style:family="text">
      <style:text-properties fo:font-size="11pt" style:font-size-asian="11pt" style:font-name-complex="Arial" style:font-size-complex="11pt"/>
    </style:style>
    <style:style style:name="T276_13" style:family="text">
      <style:text-properties fo:font-size="11pt" style:font-size-asian="11pt" style:font-name-complex="Arial" style:font-size-complex="11pt"/>
    </style:style>
    <style:style style:name="T276_14" style:family="text">
      <style:text-properties fo:font-size="11pt" style:font-size-asian="11pt" style:font-name-complex="Arial" style:font-size-complex="11pt"/>
    </style:style>
    <style:style style:name="T276_15" style:family="text">
      <style:text-properties fo:font-size="11pt" style:font-size-asian="11pt" style:font-name-complex="Arial" style:font-size-complex="11pt"/>
    </style:style>
    <style:style style:name="T276_16" style:family="text">
      <style:text-properties fo:font-size="11pt" style:font-size-asian="11pt" style:font-name-complex="Arial" style:font-size-complex="11pt"/>
    </style:style>
    <style:style style:name="T276_17" style:family="text">
      <style:text-properties fo:font-size="11pt" style:font-size-asian="11pt" style:font-name-complex="Arial" style:font-size-complex="11pt"/>
    </style:style>
    <style:style style:name="T276_18" style:family="text">
      <style:text-properties fo:font-size="11pt" style:font-size-asian="11pt" style:font-name-complex="Arial" style:font-size-complex="11pt"/>
    </style:style>
    <style:style style:name="T276_19" style:family="text">
      <style:text-properties fo:font-size="11pt" style:font-size-asian="11pt" style:font-name-complex="Arial" style:font-size-complex="11pt"/>
    </style:style>
    <style:style style:name="T276_20" style:family="text">
      <style:text-properties fo:font-size="11pt" style:font-size-asian="11pt" style:font-name-complex="Arial" style:font-size-complex="11pt"/>
    </style:style>
    <style:style style:name="P277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278" style:family="paragraph" style:parent-style-name="List_20_Paragraph">
      <style:paragraph-properties fo:margin-left="0cm"/>
    </style:style>
    <style:style style:name="T278_1" style:family="text">
      <style:text-properties fo:font-size="11pt" style:font-size-asian="11pt" style:font-name-complex="Arial" style:font-size-complex="11pt"/>
    </style:style>
    <style:style style:name="T278_2" style:family="text">
      <style:text-properties fo:font-size="11pt" style:font-size-asian="11pt" style:font-name-complex="Arial" style:font-size-complex="11pt"/>
    </style:style>
    <style:style style:name="T278_3" style:family="text">
      <style:text-properties fo:font-size="11pt" style:font-size-asian="11pt" style:font-name-complex="Arial" style:font-size-complex="11pt"/>
    </style:style>
    <style:style style:name="T27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8_10" style:family="text">
      <style:text-properties fo:font-size="11pt" style:font-size-asian="11pt" style:font-name-complex="Arial" style:font-size-complex="11pt"/>
    </style:style>
    <style:style style:name="T278_11" style:family="text">
      <style:text-properties fo:font-size="11pt" style:font-size-asian="11pt" style:font-name-complex="Arial" style:font-size-complex="11pt"/>
    </style:style>
    <style:style style:name="T278_12" style:family="text">
      <style:text-properties fo:font-size="11pt" style:font-size-asian="11pt" style:font-name-complex="Arial" style:font-size-complex="11pt"/>
    </style:style>
    <style:style style:name="T278_13" style:family="text" style:parent-style-name="List_20_Paragraph">
      <style:text-properties fo:font-size="11pt" style:font-size-asian="11pt" style:font-name-complex="Arial" style:font-size-complex="11pt"/>
    </style:style>
    <style:style style:name="P279" style:family="paragraph" style:parent-style-name="Footnote_20_text"/>
    <style:style style:name="T279_1" style:family="text">
      <style:text-properties fo:font-size="8pt" style:font-size-asian="8pt" style:font-size-complex="8pt"/>
    </style:style>
    <style:style style:name="T279_2" style:family="text">
      <style:text-properties fo:font-size="8pt" style:font-size-asian="8pt" style:font-size-complex="8pt"/>
    </style:style>
    <style:style style:name="T279_3" style:family="text">
      <style:text-properties fo:font-size="11pt" style:font-size-asian="11pt" style:font-name-complex="Arial" style:font-size-complex="11pt"/>
    </style:style>
    <style:style style:name="P280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281" style:family="paragraph" style:parent-style-name="List_20_Paragraph">
      <style:paragraph-properties fo:margin-left="0cm"/>
    </style:style>
    <style:style style:name="T2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1_4" style:family="text">
      <style:text-properties style:font-name="Cambria Math" fo:font-size="11pt" style:font-size-asian="11pt" style:font-name-complex="Cambria Math" style:font-size-complex="11pt" fo:font-weight="bold" style:font-weight-asian="bold" style:font-weight-complex="bold"/>
    </style:style>
    <style:style style:name="T28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1_6" style:family="text">
      <style:text-properties fo:font-size="11pt" style:font-size-asian="11pt" style:font-name-complex="Arial" style:font-size-complex="11pt"/>
    </style:style>
    <style:style style:name="T281_7" style:family="text">
      <style:text-properties fo:font-size="11pt" style:font-size-asian="11pt" style:font-name-complex="Arial" style:font-size-complex="11pt"/>
    </style:style>
    <style:style style:name="T281_8" style:family="text">
      <style:text-properties fo:font-size="11pt" style:font-size-asian="11pt" style:font-name-complex="Arial" style:font-size-complex="11pt"/>
    </style:style>
    <style:style style:name="T281_9" style:family="text" style:parent-style-name="List_20_Paragraph">
      <style:text-properties fo:font-size="11pt" style:font-size-asian="11pt" style:font-name-complex="Arial" style:font-size-complex="11pt"/>
    </style:style>
    <style:style style:name="P282" style:family="paragraph" style:parent-style-name="Footnote_20_text"/>
    <style:style style:name="T282_1" style:family="text">
      <style:text-properties fo:font-size="8pt" style:font-size-asian="8pt" style:font-size-complex="8pt"/>
    </style:style>
    <style:style style:name="T282_2" style:family="text">
      <style:text-properties fo:font-size="11pt" style:font-size-asian="11pt" style:font-name-complex="Arial" style:font-size-complex="11pt"/>
    </style:style>
    <style:style style:name="T282_3" style:family="text">
      <style:text-properties fo:font-size="11pt" style:font-size-asian="11pt" style:font-name-complex="Arial" style:font-size-complex="11pt"/>
    </style:style>
    <style:style style:name="T282_4" style:family="text">
      <style:text-properties fo:font-size="11pt" style:font-size-asian="11pt" style:font-name-complex="Arial" style:font-size-complex="11pt"/>
    </style:style>
    <style:style style:name="T282_5" style:family="text">
      <style:text-properties fo:font-size="11pt" style:font-size-asian="11pt" style:font-name-complex="Arial" style:font-size-complex="11pt"/>
    </style:style>
    <style:style style:name="T282_6" style:family="text">
      <style:text-properties fo:font-size="11pt" style:font-size-asian="11pt" style:font-name-complex="Arial" style:font-size-complex="11pt"/>
    </style:style>
    <style:style style:name="T282_7" style:family="text">
      <style:text-properties fo:font-size="11pt" style:font-size-asian="11pt" style:font-name-complex="Arial" style:font-size-complex="11pt"/>
    </style:style>
    <style:style style:name="T282_8" style:family="text">
      <style:text-properties fo:font-size="11pt" style:font-size-asian="11pt" style:font-name-complex="Arial" style:font-size-complex="11pt"/>
    </style:style>
    <style:style style:name="T282_9" style:family="text">
      <style:text-properties fo:font-size="11pt" style:font-size-asian="11pt" style:font-name-complex="Arial" style:font-size-complex="11pt"/>
    </style:style>
    <style:style style:name="T282_10" style:family="text">
      <style:text-properties fo:font-size="11pt" style:font-size-asian="11pt" style:font-name-complex="Arial" style:font-size-complex="11pt"/>
    </style:style>
    <style:style style:name="T282_11" style:family="text">
      <style:text-properties style:font-name="Cambria Math" fo:font-size="11pt" style:font-size-asian="11pt" style:font-name-complex="Cambria Math" style:font-size-complex="11pt"/>
    </style:style>
    <style:style style:name="T282_12" style:family="text">
      <style:text-properties fo:font-size="11pt" style:font-size-asian="11pt" style:font-name-complex="Arial" style:font-size-complex="11pt"/>
    </style:style>
    <style:style style:name="T282_13" style:family="text">
      <style:text-properties style:font-name="Cambria Math" fo:font-size="11pt" style:font-size-asian="11pt" style:font-name-complex="Cambria Math" style:font-size-complex="11pt"/>
    </style:style>
    <style:style style:name="T282_14" style:family="text">
      <style:text-properties fo:font-size="11pt" style:font-size-asian="11pt" style:font-name-complex="Arial" style:font-size-complex="11pt"/>
    </style:style>
    <style:style style:name="T282_15" style:family="text">
      <style:text-properties style:font-name="Cambria Math" fo:font-size="11pt" style:font-size-asian="11pt" style:font-name-complex="Cambria Math" style:font-size-complex="11pt"/>
    </style:style>
    <style:style style:name="T282_16" style:family="text">
      <style:text-properties fo:font-size="11pt" style:font-size-asian="11pt" style:font-name-complex="Arial" style:font-size-complex="11pt"/>
    </style:style>
    <style:style style:name="T282_17" style:family="text">
      <style:text-properties style:font-name="Cambria Math" fo:font-size="11pt" style:font-size-asian="11pt" style:font-name-complex="Cambria Math" style:font-size-complex="11pt"/>
    </style:style>
    <style:style style:name="T282_18" style:family="text">
      <style:text-properties fo:font-size="11pt" style:font-size-asian="11pt" style:font-name-complex="Arial" style:font-size-complex="11pt"/>
    </style:style>
    <style:style style:name="T282_19" style:family="text">
      <style:text-properties style:font-name="Cambria Math" fo:font-size="11pt" style:font-size-asian="11pt" style:font-name-complex="Cambria Math" style:font-size-complex="11pt"/>
    </style:style>
    <style:style style:name="T282_20" style:family="text">
      <style:text-properties fo:font-size="11pt" style:font-size-asian="11pt" style:font-name-complex="Arial" style:font-size-complex="11pt"/>
    </style:style>
    <style:style style:name="T282_21" style:family="text">
      <style:text-properties style:font-name="Cambria Math" fo:font-size="11pt" style:font-size-asian="11pt" style:font-name-complex="Cambria Math" style:font-size-complex="11pt"/>
    </style:style>
    <style:style style:name="T282_22" style:family="text">
      <style:text-properties fo:font-size="11pt" style:font-size-asian="11pt" style:font-name-complex="Arial" style:font-size-complex="11pt"/>
    </style:style>
    <style:style style:name="T282_23" style:family="text">
      <style:text-properties style:font-name="Cambria Math" fo:font-size="11pt" style:font-size-asian="11pt" style:font-name-complex="Cambria Math" style:font-size-complex="11pt"/>
    </style:style>
    <style:style style:name="T282_24" style:family="text">
      <style:text-properties fo:font-size="11pt" style:font-size-asian="11pt" style:font-name-complex="Arial" style:font-size-complex="11pt"/>
    </style:style>
    <style:style style:name="P283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284" style:family="paragraph" style:parent-style-name="List_20_Paragraph">
      <style:paragraph-properties fo:margin-left="0cm"/>
    </style:style>
    <style:style style:name="T284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284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285" style:family="paragraph" style:parent-style-name="List_20_Paragraph">
      <style:text-properties fo:font-size="11pt" style:font-size-asian="11pt" style:font-name-complex="Arial" style:font-size-complex="11pt"/>
    </style:style>
    <style:style style:name="T285_1" style:family="text">
      <style:text-properties fo:font-size="11pt" style:font-size-asian="11pt" style:font-name-complex="Arial" style:font-size-complex="11pt"/>
    </style:style>
    <style:style style:name="T285_2" style:family="text">
      <style:text-properties fo:font-size="11pt" style:font-size-asian="11pt" style:font-name-complex="Arial" style:font-size-complex="11pt"/>
    </style:style>
    <style:style style:name="T285_3" style:family="text">
      <style:text-properties fo:font-size="11pt" style:font-size-asian="11pt" style:font-name-complex="Arial" style:font-size-complex="11pt"/>
    </style:style>
    <style:style style:name="T285_4" style:family="text">
      <style:text-properties fo:font-size="11pt" style:font-size-asian="11pt" style:font-name-complex="Arial" style:font-size-complex="11pt"/>
    </style:style>
    <style:style style:name="T285_5" style:family="text">
      <style:text-properties fo:font-size="11pt" style:font-size-asian="11pt" style:font-name-complex="Arial" style:font-size-complex="11pt"/>
    </style:style>
    <style:style style:name="P286" style:family="paragraph" style:parent-style-name="List_20_Paragraph">
      <style:text-properties fo:font-size="11pt" style:font-size-asian="11pt" style:font-name-complex="Arial" style:font-size-complex="11pt"/>
    </style:style>
    <style:style style:name="T286_1" style:family="text">
      <style:text-properties fo:font-size="11pt" style:font-size-asian="11pt" style:font-name-complex="Arial" style:font-size-complex="11pt"/>
    </style:style>
    <style:style style:name="T286_2" style:family="text">
      <style:text-properties fo:font-size="11pt" style:font-size-asian="11pt" style:font-name-complex="Arial" style:font-size-complex="11pt"/>
    </style:style>
    <style:style style:name="T286_3" style:family="text">
      <style:text-properties fo:font-size="11pt" style:font-size-asian="11pt" style:font-name-complex="Arial" style:font-size-complex="11pt"/>
    </style:style>
    <style:style style:name="T286_4" style:family="text">
      <style:text-properties fo:font-size="11pt" style:font-size-asian="11pt" style:font-name-complex="Arial" style:font-size-complex="11pt"/>
    </style:style>
    <style:style style:name="P287" style:family="paragraph" style:parent-style-name="List_20_Paragraph">
      <style:text-properties fo:font-size="11pt" style:font-size-asian="11pt" style:font-name-complex="Arial" style:font-size-complex="11pt"/>
    </style:style>
    <style:style style:name="T287_1" style:family="text">
      <style:text-properties fo:font-size="11pt" style:font-size-asian="11pt" style:font-name-complex="Arial" style:font-size-complex="11pt"/>
    </style:style>
    <style:style style:name="T287_2" style:family="text">
      <style:text-properties fo:font-size="11pt" style:font-size-asian="11pt" style:font-name-complex="Arial" style:font-size-complex="11pt"/>
    </style:style>
    <style:style style:name="T287_3" style:family="text">
      <style:text-properties fo:font-size="11pt" style:font-size-asian="11pt" style:font-name-complex="Arial" style:font-size-complex="11pt"/>
    </style:style>
    <style:style style:name="T287_4" style:family="text">
      <style:text-properties fo:font-size="11pt" style:font-size-asian="11pt" style:font-name-complex="Arial" style:font-size-complex="11pt"/>
    </style:style>
    <style:style style:name="T287_5" style:family="text">
      <style:text-properties fo:font-size="11pt" style:font-size-asian="11pt" style:font-name-complex="Arial" style:font-size-complex="11pt"/>
    </style:style>
    <style:style style:name="T287_6" style:family="text">
      <style:text-properties fo:font-size="11pt" style:font-size-asian="11pt" style:font-name-complex="Arial" style:font-size-complex="11pt"/>
    </style:style>
    <style:style style:name="T287_7" style:family="text">
      <style:text-properties fo:font-size="11pt" style:font-size-asian="11pt" style:font-name-complex="Arial" style:font-size-complex="11pt"/>
    </style:style>
    <style:style style:name="P288" style:family="paragraph" style:parent-style-name="List_20_Paragraph"/>
    <style:style style:name="T288_1" style:family="text">
      <style:text-properties fo:font-size="11pt" style:font-size-asian="11pt" style:font-name-complex="Arial" style:font-size-complex="11pt"/>
    </style:style>
    <style:style style:name="T288_2" style:family="text">
      <style:text-properties fo:font-size="11pt" style:font-size-asian="11pt" style:font-name-complex="Arial" style:font-size-complex="11pt"/>
    </style:style>
    <style:style style:name="T288_3" style:family="text">
      <style:text-properties fo:font-size="11pt" style:font-size-asian="11pt" style:font-name-complex="Arial" style:font-size-complex="11pt"/>
    </style:style>
    <style:style style:name="T288_4" style:family="text">
      <style:text-properties fo:font-size="11pt" style:font-size-asian="11pt" style:font-name-complex="Arial" style:font-size-complex="11pt"/>
    </style:style>
    <style:style style:name="T288_5" style:family="text">
      <style:text-properties fo:font-size="11pt" style:font-size-asian="11pt" style:font-name-complex="Arial" style:font-size-complex="11pt"/>
    </style:style>
    <style:style style:name="T288_6" style:family="text">
      <style:text-properties fo:font-size="11pt" style:font-size-asian="11pt" style:font-name-complex="Arial" style:font-size-complex="11pt"/>
    </style:style>
    <style:style style:name="T288_7" style:family="text">
      <style:text-properties fo:font-size="11pt" style:font-size-asian="11pt" style:font-name-complex="Arial" style:font-size-complex="11pt"/>
    </style:style>
    <style:style style:name="P289" style:family="paragraph" style:parent-style-name="List_20_Paragraph">
      <style:text-properties fo:font-size="11pt" style:font-size-asian="11pt" style:font-name-complex="Arial" style:font-size-complex="11pt"/>
    </style:style>
    <style:style style:name="T289_1" style:family="text">
      <style:text-properties fo:font-size="11pt" style:font-size-asian="11pt" style:font-name-complex="Arial" style:font-size-complex="11pt"/>
    </style:style>
    <style:style style:name="T289_2" style:family="text">
      <style:text-properties fo:font-size="11pt" style:font-size-asian="11pt" style:font-name-complex="Arial" style:font-size-complex="11pt"/>
    </style:style>
    <style:style style:name="T289_3" style:family="text">
      <style:text-properties fo:font-size="11pt" style:font-size-asian="11pt" style:font-name-complex="Arial" style:font-size-complex="11pt"/>
    </style:style>
    <style:style style:name="T289_4" style:family="text">
      <style:text-properties fo:font-size="11pt" style:font-size-asian="11pt" style:font-name-complex="Arial" style:font-size-complex="11pt"/>
    </style:style>
    <style:style style:name="T289_5" style:family="text">
      <style:text-properties fo:font-size="11pt" style:font-size-asian="11pt" style:font-name-complex="Arial" style:font-size-complex="11pt"/>
    </style:style>
    <style:style style:name="T289_6" style:family="text">
      <style:text-properties fo:font-size="11pt" style:font-size-asian="11pt" style:font-name-complex="Arial" style:font-size-complex="11pt"/>
    </style:style>
    <style:style style:name="P290" style:family="paragraph" style:parent-style-name="Normal">
      <style:paragraph-properties fo:margin-top="0.071cm"/>
    </style:style>
    <style:style style:name="T290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291" style:family="paragraph" style:parent-style-name="List_20_Paragraph">
      <style:paragraph-properties fo:margin-top="0.071cm" fo:margin-left="0cm"/>
    </style:style>
    <style:style style:name="T291_1" style:family="text">
      <style:text-properties fo:font-size="11pt" style:font-size-asian="11pt" style:font-name-complex="Arial" style:font-size-complex="11pt"/>
    </style:style>
    <style:style style:name="T291_2" style:family="text">
      <style:text-properties fo:font-size="11pt" style:font-size-asian="11pt" style:font-name-complex="Arial" style:font-size-complex="11pt"/>
    </style:style>
    <style:style style:name="T291_3" style:family="text">
      <style:text-properties fo:font-size="11pt" style:font-size-asian="11pt" style:font-name-complex="Arial" style:font-size-complex="11pt"/>
    </style:style>
    <style:style style:name="T291_4" style:family="text">
      <style:text-properties fo:font-size="11pt" style:font-size-asian="11pt" style:font-name-complex="Arial" style:font-size-complex="11pt"/>
    </style:style>
    <style:style style:name="T291_5" style:family="text">
      <style:text-properties fo:font-size="11pt" style:font-size-asian="11pt" style:font-name-complex="Arial" style:font-size-complex="11pt"/>
    </style:style>
    <style:style style:name="T291_6" style:family="text">
      <style:text-properties fo:font-size="11pt" style:font-size-asian="11pt" style:font-name-complex="Arial" style:font-size-complex="11pt"/>
    </style:style>
    <style:style style:name="T291_7" style:family="text">
      <style:text-properties fo:font-size="11pt" style:font-size-asian="11pt" style:font-name-complex="Arial" style:font-size-complex="11pt"/>
    </style:style>
    <style:style style:name="T291_8" style:family="text">
      <style:text-properties fo:font-size="11pt" style:font-size-asian="11pt" style:font-name-complex="Arial" style:font-size-complex="11pt"/>
    </style:style>
    <style:style style:name="T291_9" style:family="text">
      <style:text-properties fo:font-size="11pt" style:font-size-asian="11pt" style:font-name-complex="Arial" style:font-size-complex="11pt"/>
    </style:style>
    <style:style style:name="T291_10" style:family="text">
      <style:text-properties fo:font-size="11pt" style:font-size-asian="11pt" style:font-name-complex="Arial" style:font-size-complex="11pt"/>
    </style:style>
    <style:style style:name="T291_11" style:family="text">
      <style:text-properties fo:font-size="11pt" style:font-size-asian="11pt" style:font-name-complex="Arial" style:font-size-complex="11pt"/>
    </style:style>
    <style:style style:name="T291_12" style:family="text">
      <style:text-properties fo:font-size="11pt" style:font-size-asian="11pt" style:font-name-complex="Arial" style:font-size-complex="11pt"/>
    </style:style>
    <style:style style:name="T291_13" style:family="text">
      <style:text-properties fo:font-size="11pt" style:font-size-asian="11pt" style:font-name-complex="Arial" style:font-size-complex="11pt"/>
    </style:style>
    <style:style style:name="T291_14" style:family="text">
      <style:text-properties fo:font-size="11pt" style:font-size-asian="11pt" style:font-name-complex="Arial" style:font-size-complex="11pt"/>
    </style:style>
    <style:style style:name="T291_15" style:family="text">
      <style:text-properties fo:font-size="11pt" style:font-size-asian="11pt" style:font-name-complex="Arial" style:font-size-complex="11pt"/>
    </style:style>
    <style:style style:name="T291_16" style:family="text">
      <style:text-properties fo:font-size="11pt" style:font-size-asian="11pt" style:font-name-complex="Arial" style:font-size-complex="11pt"/>
    </style:style>
    <style:style style:name="T291_17" style:family="text">
      <style:text-properties fo:font-size="11pt" style:font-size-asian="11pt" style:font-name-complex="Arial" style:font-size-complex="11pt"/>
    </style:style>
    <style:style style:name="T291_18" style:family="text">
      <style:text-properties fo:font-size="11pt" style:font-size-asian="11pt" style:font-name-complex="Arial" style:font-size-complex="11pt"/>
    </style:style>
    <style:style style:name="T291_19" style:family="text">
      <style:text-properties fo:font-size="11pt" style:font-size-asian="11pt" style:font-name-complex="Arial" style:font-size-complex="11pt"/>
    </style:style>
    <style:style style:name="T291_20" style:family="text">
      <style:text-properties fo:font-size="11pt" style:font-size-asian="11pt" style:font-name-complex="Arial" style:font-size-complex="11pt"/>
    </style:style>
    <style:style style:name="T291_21" style:family="text">
      <style:text-properties fo:font-size="11pt" style:font-size-asian="11pt" style:font-name-complex="Arial" style:font-size-complex="11pt"/>
    </style:style>
    <style:style style:name="T291_22" style:family="text">
      <style:text-properties fo:font-size="11pt" style:font-size-asian="11pt" style:font-name-complex="Arial" style:font-size-complex="11pt"/>
    </style:style>
    <style:style style:name="T291_23" style:family="text">
      <style:text-properties fo:font-size="11pt" style:font-size-asian="11pt" style:font-name-complex="Arial" style:font-size-complex="11pt"/>
    </style:style>
    <style:style style:name="T291_24" style:family="text">
      <style:text-properties fo:font-size="11pt" style:font-size-asian="11pt" style:font-name-complex="Arial" style:font-size-complex="11pt"/>
    </style:style>
    <style:style style:name="T291_25" style:family="text">
      <style:text-properties fo:font-size="11pt" style:font-size-asian="11pt" style:font-name-complex="Arial" style:font-size-complex="11pt"/>
    </style:style>
    <style:style style:name="T291_26" style:family="text">
      <style:text-properties fo:font-size="11pt" style:font-size-asian="11pt" style:font-name-complex="Arial" style:font-size-complex="11pt"/>
    </style:style>
    <style:style style:name="T291_27" style:family="text">
      <style:text-properties fo:font-size="11pt" style:font-size-asian="11pt" style:font-name-complex="Arial" style:font-size-complex="11pt"/>
    </style:style>
    <style:style style:name="T291_28" style:family="text">
      <style:text-properties fo:font-size="11pt" style:font-size-asian="11pt" style:font-name-complex="Arial" style:font-size-complex="11pt"/>
    </style:style>
    <style:style style:name="T291_29" style:family="text">
      <style:text-properties fo:font-size="11pt" style:font-size-asian="11pt" style:font-name-complex="Arial" style:font-size-complex="11pt"/>
    </style:style>
    <style:style style:name="T291_30" style:family="text">
      <style:text-properties fo:font-size="11pt" style:font-size-asian="11pt" style:font-name-complex="Arial" style:font-size-complex="11pt"/>
    </style:style>
    <style:style style:name="P292" style:family="paragraph" style:parent-style-name="List_20_Paragraph">
      <style:paragraph-properties fo:margin-top="0.071cm" fo:margin-left="0cm"/>
      <style:text-properties fo:font-size="11pt" style:font-size-asian="11pt" style:font-name-complex="Arial" style:font-size-complex="11pt"/>
    </style:style>
    <style:style style:name="P293" style:family="paragraph" style:parent-style-name="Normal">
      <style:paragraph-properties fo:margin-top="0.071cm" fo:margin-left="1.27cm"/>
    </style:style>
    <style:style style:name="T293_1" style:family="text">
      <style:text-properties fo:font-size="11pt" style:font-size-asian="11pt" style:font-name-complex="Arial" style:font-size-complex="11pt"/>
    </style:style>
    <style:style style:name="P294" style:family="paragraph" style:parent-style-name="Normal">
      <style:paragraph-properties fo:margin-top="0.071cm" fo:margin-left="1.27cm"/>
    </style:style>
    <style:style style:name="T294_1" style:family="text">
      <style:text-properties fo:font-size="11pt" style:font-size-asian="11pt" style:font-name-complex="Arial" style:font-size-complex="11pt"/>
    </style:style>
    <style:style style:name="P295" style:family="paragraph" style:parent-style-name="Normal">
      <style:paragraph-properties fo:margin-top="0.071cm" fo:margin-left="1.27cm"/>
    </style:style>
    <style:style style:name="T295_1" style:family="text">
      <style:text-properties fo:font-size="11pt" style:font-size-asian="11pt" style:font-name-complex="Arial" style:font-size-complex="11pt"/>
    </style:style>
    <style:style style:name="P296" style:family="paragraph" style:parent-style-name="Normal">
      <style:paragraph-properties fo:margin-top="0.071cm" fo:margin-left="1.27cm"/>
    </style:style>
    <style:style style:name="T296_1" style:family="text">
      <style:text-properties fo:font-size="11pt" style:font-size-asian="11pt" style:font-name-complex="Arial" style:font-size-complex="11pt"/>
    </style:style>
    <style:style style:name="T296_2" style:family="text">
      <style:text-properties style:font-name="Cambria Math" fo:font-size="11pt" style:font-size-asian="11pt" style:font-name-complex="Cambria Math" style:font-size-complex="11pt"/>
    </style:style>
    <style:style style:name="T296_3" style:family="text">
      <style:text-properties fo:font-size="11pt" style:font-size-asian="11pt" style:font-name-complex="Arial" style:font-size-complex="11pt"/>
    </style:style>
    <style:style style:name="P297" style:family="paragraph" style:parent-style-name="Normal">
      <style:paragraph-properties fo:margin-top="0.071cm" fo:margin-bottom="0.071cm" fo:margin-left="1.27cm"/>
      <style:text-properties fo:font-size="11pt" style:font-size-asian="11pt" style:font-name-complex="Arial" style:font-size-complex="11pt" fo:language="en" fo:language-asian="en" fo:country-asian="GB"/>
    </style:style>
    <style:style style:name="P29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98_1" style:family="text">
      <style:text-properties fo:font-style="normal" style:font-style-asian="normal" fo:font-size="11pt" style:font-size-asian="11pt" style:font-name-complex="Arial" style:font-size-complex="11pt"/>
    </style:style>
    <style:style style:name="T298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29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00" style:family="paragraph" style:parent-style-name="Normal"/>
    <style:style style:name="T300_1" style:family="text">
      <style:text-properties fo:font-size="11pt" style:font-size-asian="11pt" style:font-name-complex="Arial" style:font-size-complex="11pt" style:font-weight-complex="bold"/>
    </style:style>
    <style:style style:name="T300_2" style:family="text">
      <style:text-properties fo:font-size="11pt" style:font-size-asian="11pt" style:font-name-complex="Arial" style:font-size-complex="11pt" style:font-weight-complex="bold"/>
    </style:style>
    <style:style style:name="T300_3" style:family="text">
      <style:text-properties fo:font-size="11pt" style:font-size-asian="11pt" style:font-name-complex="Arial" style:font-size-complex="11pt" style:font-weight-complex="bold"/>
    </style:style>
    <style:style style:name="T300_4" style:family="text">
      <style:text-properties fo:font-size="11pt" style:font-size-asian="11pt" style:font-name-complex="Arial" style:font-size-complex="11pt" style:font-weight-complex="bold"/>
    </style:style>
    <style:style style:name="T300_5" style:family="text">
      <style:text-properties fo:font-size="11pt" style:font-size-asian="11pt" style:font-name-complex="Arial" style:font-size-complex="11pt" style:font-weight-complex="bold"/>
    </style:style>
    <style:style style:name="T300_6" style:family="text">
      <style:text-properties fo:font-size="11pt" style:font-size-asian="11pt" style:font-name-complex="Arial" style:font-size-complex="11pt" style:font-weight-complex="bold"/>
    </style:style>
    <style:style style:name="T300_7" style:family="text">
      <style:text-properties fo:font-size="11pt" style:font-size-asian="11pt" style:font-name-complex="Arial" style:font-size-complex="11pt" style:font-weight-complex="bold"/>
    </style:style>
    <style:style style:name="T300_8" style:family="text">
      <style:text-properties fo:font-size="11pt" style:font-size-asian="11pt" style:font-name-complex="Arial" style:font-size-complex="11pt" style:font-weight-complex="bold"/>
    </style:style>
    <style:style style:name="T300_9" style:family="text">
      <style:text-properties fo:font-size="11pt" style:font-size-asian="11pt" style:font-name-complex="Arial" style:font-size-complex="11pt" style:font-weight-complex="bold"/>
    </style:style>
    <style:style style:name="T300_10" style:family="text">
      <style:text-properties fo:font-size="11pt" style:font-size-asian="11pt" style:font-name-complex="Arial" style:font-size-complex="11pt" style:font-weight-complex="bold"/>
    </style:style>
    <style:style style:name="T300_11" style:family="text">
      <style:text-properties fo:font-size="11pt" style:font-size-asian="11pt" style:font-name-complex="Arial" style:font-size-complex="11pt" style:font-weight-complex="bold"/>
    </style:style>
    <style:style style:name="P30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02" style:family="paragraph" style:parent-style-name="Normal"/>
    <style:style style:name="T302_1" style:family="text">
      <style:text-properties fo:font-size="11pt" style:font-size-asian="11pt" style:font-name-complex="Arial" style:font-size-complex="11pt" style:font-weight-complex="bold"/>
    </style:style>
    <style:style style:name="T302_2" style:family="text">
      <style:text-properties fo:font-size="11pt" style:font-size-asian="11pt" style:font-name-complex="Arial" style:font-size-complex="11pt" style:font-weight-complex="bold"/>
    </style:style>
    <style:style style:name="T302_3" style:family="text">
      <style:text-properties fo:font-size="11pt" style:font-size-asian="11pt" style:font-name-complex="Arial" style:font-size-complex="11pt" style:font-weight-complex="bold"/>
    </style:style>
    <style:style style:name="P30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8" style:family="table">
      <style:table-properties table:align="left" style:width="16.503cm" fo:margin-left="-0.259cm"/>
    </style:style>
    <style:style style:name="Column26" style:family="table-column">
      <style:table-column-properties style:column-width="3.013cm"/>
    </style:style>
    <style:style style:name="Column27" style:family="table-column">
      <style:table-column-properties style:column-width="2.739cm"/>
    </style:style>
    <style:style style:name="Column28" style:family="table-column">
      <style:table-column-properties style:column-width="7.001cm"/>
    </style:style>
    <style:style style:name="Column29" style:family="table-column">
      <style:table-column-properties style:column-width="3.75cm"/>
    </style:style>
    <style:style style:name="Row53" style:family="table-row">
      <style:table-row-properties style:min-row-height="0.57cm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4" style:family="table-row">
      <style:table-row-properties style:min-row-height="0.222cm"/>
    </style:style>
    <style:style style:name="Cell1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5" style:family="table-row">
      <style:table-row-properties style:min-row-height="0.116cm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0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9" style:family="table">
      <style:table-properties table:align="left" style:width="17.244cm" fo:margin-left="0cm"/>
    </style:style>
    <style:style style:name="Column30" style:family="table-column">
      <style:table-column-properties style:column-width="6.493cm" style:use-optimal-column-width="false"/>
    </style:style>
    <style:style style:name="Column31" style:family="table-column">
      <style:table-column-properties style:column-width="1.75cm" style:use-optimal-column-width="false"/>
    </style:style>
    <style:style style:name="Column32" style:family="table-column">
      <style:table-column-properties style:column-width="9.001cm" style:use-optimal-column-width="false"/>
    </style:style>
    <style:style style:name="Row56" style:family="table-row">
      <style:table-row-properties style:min-row-height="0.233cm" style:use-optimal-row-height="false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7" style:family="table-row">
      <style:table-row-properties style:use-optimal-row-height="fals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1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18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8" style:family="table-row">
      <style:table-row-properties style:use-optimal-row-height="fals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2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2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59" style:family="table-row">
      <style:table-row-properties style:min-row-height="0.529cm" style:use-optimal-row-height="fals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28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0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0" style:family="table-row">
      <style:table-row-properties style:min-row-height="0.529cm" style:use-optimal-row-height="fals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36" style:family="paragraph" style:parent-style-name="Normal"/>
    <style:style style:name="T336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337" style:family="paragraph" style:parent-style-name="Normal"/>
    <style:style style:name="T337_1" style:family="text">
      <style:text-properties fo:font-size="11pt" style:font-size-asian="11pt" style:font-name-complex="Arial" style:font-size-complex="11pt"/>
    </style:style>
    <style:style style:name="T337_2" style:family="text">
      <style:text-properties fo:font-size="11pt" style:font-size-asian="11pt" style:font-name-complex="Arial" style:font-size-complex="11pt"/>
    </style:style>
    <style:style style:name="T337_3" style:family="text">
      <style:text-properties fo:font-size="11pt" style:font-size-asian="11pt" style:font-name-complex="Arial" style:font-size-complex="11pt"/>
    </style:style>
    <style:style style:name="T337_4" style:family="text">
      <style:text-properties fo:font-size="11pt" style:font-size-asian="11pt" style:font-name-complex="Arial" style:font-size-complex="11pt"/>
    </style:style>
    <style:style style:name="T337_5" style:family="text">
      <style:text-properties fo:font-size="11pt" style:font-size-asian="11pt" style:font-name-complex="Arial" style:font-size-complex="11pt"/>
    </style:style>
    <style:style style:name="T337_6" style:family="text">
      <style:text-properties fo:font-size="11pt" style:font-size-asian="11pt" style:font-name-complex="Arial" style:font-size-complex="11pt"/>
    </style:style>
    <style:style style:name="T337_7" style:family="text">
      <style:text-properties fo:font-size="11pt" style:font-size-asian="11pt" style:font-name-complex="Arial" style:font-size-complex="11pt"/>
    </style:style>
    <style:style style:name="T337_8" style:family="text">
      <style:text-properties fo:font-size="11pt" style:font-size-asian="11pt" style:font-name-complex="Arial" style:font-size-complex="11pt"/>
    </style:style>
    <style:style style:name="T337_9" style:family="text">
      <style:text-properties fo:font-size="11pt" style:font-size-asian="11pt" style:font-name-complex="Arial" style:font-size-complex="11pt"/>
    </style:style>
    <style:style style:name="T337_10" style:family="text">
      <style:text-properties fo:font-size="11pt" style:font-size-asian="11pt" style:font-name-complex="Arial" style:font-size-complex="11pt"/>
    </style:style>
    <style:style style:name="T337_11" style:family="text">
      <style:text-properties fo:font-size="11pt" style:font-size-asian="11pt" style:font-name-complex="Arial" style:font-size-complex="11pt"/>
    </style:style>
    <style:style style:name="T337_12" style:family="text">
      <style:text-properties fo:font-size="11pt" style:font-size-asian="11pt" style:font-name-complex="Arial" style:font-size-complex="11pt"/>
    </style:style>
    <style:style style:name="T337_13" style:family="text">
      <style:text-properties fo:font-size="11pt" style:font-size-asian="11pt" style:font-name-complex="Arial" style:font-size-complex="11pt"/>
    </style:style>
    <style:style style:name="T337_14" style:family="text">
      <style:text-properties fo:font-size="11pt" style:font-size-asian="11pt" style:font-name-complex="Arial" style:font-size-complex="11pt"/>
    </style:style>
    <style:style style:name="T337_15" style:family="text">
      <style:text-properties fo:font-size="11pt" style:font-size-asian="11pt" style:font-name-complex="Arial" style:font-size-complex="11pt"/>
    </style:style>
    <style:style style:name="T337_16" style:family="text">
      <style:text-properties fo:font-size="11pt" style:font-size-asian="11pt" style:font-name-complex="Arial" style:font-size-complex="11pt"/>
    </style:style>
    <style:style style:name="T337_17" style:family="text">
      <style:text-properties fo:font-size="11pt" style:font-size-asian="11pt" style:font-name-complex="Arial" style:font-size-complex="11pt"/>
    </style:style>
    <style:style style:name="T337_18" style:family="text">
      <style:text-properties fo:font-size="11pt" style:font-size-asian="11pt" style:font-name-complex="Arial" style:font-size-complex="11pt"/>
    </style:style>
    <style:style style:name="T337_19" style:family="text">
      <style:text-properties fo:font-size="11pt" style:font-size-asian="11pt" style:font-name-complex="Arial" style:font-size-complex="11pt"/>
    </style:style>
    <style:style style:name="T337_20" style:family="text">
      <style:text-properties fo:font-size="11pt" style:font-size-asian="11pt" style:font-name-complex="Arial" style:font-size-complex="11pt"/>
    </style:style>
    <style:style style:name="T337_21" style:family="text">
      <style:text-properties fo:font-size="11pt" style:font-size-asian="11pt" style:font-name-complex="Arial" style:font-size-complex="11pt"/>
    </style:style>
    <style:style style:name="T337_22" style:family="text">
      <style:text-properties fo:font-size="11pt" style:font-size-asian="11pt" style:font-name-complex="Arial" style:font-size-complex="11pt"/>
    </style:style>
    <style:style style:name="T337_23" style:family="text">
      <style:text-properties fo:font-size="11pt" style:font-size-asian="11pt" style:font-name-complex="Arial" style:font-size-complex="11pt"/>
    </style:style>
    <style:style style:name="T337_24" style:family="text">
      <style:text-properties fo:font-size="11pt" style:font-size-asian="11pt" style:font-name-complex="Arial" style:font-size-complex="11pt"/>
    </style:style>
    <style:style style:name="T337_25" style:family="text">
      <style:text-properties fo:font-size="11pt" style:font-size-asian="11pt" style:font-name-complex="Arial" style:font-size-complex="11pt"/>
    </style:style>
    <style:style style:name="T337_26" style:family="text">
      <style:text-properties fo:font-size="11pt" style:font-size-asian="11pt" style:font-name-complex="Arial" style:font-size-complex="11pt"/>
    </style:style>
    <style:style style:name="T337_27" style:family="text">
      <style:text-properties fo:font-size="11pt" style:font-size-asian="11pt" style:font-name-complex="Arial" style:font-size-complex="11pt"/>
    </style:style>
    <style:style style:name="T337_28" style:family="text"/>
    <style:style style:name="T337_29" style:family="text">
      <style:text-properties fo:font-size="11pt" style:font-size-asian="11pt" style:font-name-complex="Arial" style:font-size-complex="11pt"/>
    </style:style>
    <style:style style:name="T337_30" style:family="text">
      <style:text-properties fo:font-size="11pt" style:font-size-asian="11pt" style:font-name-complex="Arial" style:font-size-complex="11pt"/>
    </style:style>
    <style:style style:name="T337_31" style:family="text">
      <style:text-properties fo:font-size="11pt" style:font-size-asian="11pt" style:font-name-complex="Arial" style:font-size-complex="11pt"/>
    </style:style>
    <style:style style:name="T337_32" style:family="text">
      <style:text-properties fo:font-size="11pt" style:font-size-asian="11pt" style:font-name-complex="Arial" style:font-size-complex="11pt"/>
    </style:style>
    <style:style style:name="T337_33" style:family="text">
      <style:text-properties fo:font-size="11pt" style:font-size-asian="11pt" style:font-name-complex="Arial" style:font-size-complex="11pt"/>
    </style:style>
    <style:style style:name="T337_34" style:family="text">
      <style:text-properties fo:font-size="11pt" style:font-size-asian="11pt" style:font-name-complex="Arial" style:font-size-complex="11pt"/>
    </style:style>
    <style:style style:name="T337_35" style:family="text">
      <style:text-properties fo:font-size="11pt" style:font-size-asian="11pt" style:font-name-complex="Arial" style:font-size-complex="11pt"/>
    </style:style>
    <style:style style:name="T337_36" style:family="text">
      <style:text-properties fo:font-size="11pt" style:font-size-asian="11pt" style:font-name-complex="Arial" style:font-size-complex="11pt"/>
    </style:style>
    <style:style style:name="T337_37" style:family="text">
      <style:text-properties fo:font-size="11pt" style:font-size-asian="11pt" style:font-name-complex="Arial" style:font-size-complex="11pt"/>
    </style:style>
    <style:style style:name="P338" style:family="paragraph" style:parent-style-name="Normal">
      <style:text-properties fo:font-size="11pt" style:font-size-asian="11pt" style:font-name-complex="Arial" style:font-size-complex="11pt"/>
    </style:style>
    <style:style style:name="P339" style:family="paragraph" style:parent-style-name="Normal"/>
    <style:style style:name="T339_1" style:family="text">
      <style:text-properties fo:font-size="11pt" style:font-size-asian="11pt" style:font-name-complex="Arial" style:font-size-complex="11pt" fo:font-weight="bold" style:font-weight-asian="bold"/>
    </style:style>
    <style:style style:name="T339_2" style:family="text">
      <style:text-properties fo:font-size="11pt" style:font-size-asian="11pt" style:font-name-complex="Arial" style:font-size-complex="11pt" fo:font-weight="bold" style:font-weight-asian="bold"/>
    </style:style>
    <style:style style:name="P340" style:family="paragraph" style:parent-style-name="List_20_Paragraph">
      <style:paragraph-properties fo:text-align="justify" fo:margin-left="0cm"/>
    </style:style>
    <style:style style:name="T340_1" style:family="text">
      <style:text-properties fo:font-size="11pt" style:font-size-asian="11pt" style:font-name-complex="Arial" style:font-size-complex="11pt"/>
    </style:style>
    <style:style style:name="T340_2" style:family="text">
      <style:text-properties fo:font-size="11pt" style:font-size-asian="11pt" style:font-name-complex="Arial" style:font-size-complex="11pt"/>
    </style:style>
    <style:style style:name="T340_3" style:family="text">
      <style:text-properties fo:font-size="11pt" style:font-size-asian="11pt" style:font-name-complex="Arial" style:font-size-complex="11pt"/>
    </style:style>
    <style:style style:name="T340_4" style:family="text">
      <style:text-properties fo:font-size="11pt" style:font-size-asian="11pt" style:font-name-complex="Arial" style:font-size-complex="11pt"/>
    </style:style>
    <style:style style:name="T340_5" style:family="text">
      <style:text-properties fo:font-size="11pt" style:font-size-asian="11pt" style:font-name-complex="Arial" style:font-size-complex="11pt"/>
    </style:style>
    <style:style style:name="T340_6" style:family="text">
      <style:text-properties fo:font-size="11pt" style:font-size-asian="11pt" style:font-name-complex="Arial" style:font-size-complex="11pt"/>
    </style:style>
    <style:style style:name="T340_7" style:family="text">
      <style:text-properties fo:font-size="11pt" style:font-size-asian="11pt" style:font-name-complex="Arial" style:font-size-complex="11pt"/>
    </style:style>
    <style:style style:name="T340_8" style:family="text">
      <style:text-properties fo:font-size="11pt" style:font-size-asian="11pt" style:font-name-complex="Arial" style:font-size-complex="11pt"/>
    </style:style>
    <style:style style:name="T340_9" style:family="text">
      <style:text-properties fo:font-size="11pt" style:font-size-asian="11pt" style:font-name-complex="Arial" style:font-size-complex="11pt"/>
    </style:style>
    <style:style style:name="T340_10" style:family="text">
      <style:text-properties fo:font-size="11pt" style:font-size-asian="11pt" style:font-name-complex="Arial" style:font-size-complex="11pt"/>
    </style:style>
    <style:style style:name="T340_11" style:family="text">
      <style:text-properties fo:font-size="11pt" style:font-size-asian="11pt" style:font-name-complex="Arial" style:font-size-complex="11pt"/>
    </style:style>
    <style:style style:name="T340_12" style:family="text">
      <style:text-properties fo:font-size="11pt" style:font-size-asian="11pt" style:font-name-complex="Arial" style:font-size-complex="11pt"/>
    </style:style>
    <style:style style:name="T340_13" style:family="text">
      <style:text-properties fo:font-size="11pt" style:font-size-asian="11pt" style:font-name-complex="Arial" style:font-size-complex="11pt"/>
    </style:style>
    <style:style style:name="T340_14" style:family="text">
      <style:text-properties fo:font-size="11pt" style:font-size-asian="11pt" style:font-name-complex="Arial" style:font-size-complex="11pt"/>
    </style:style>
    <style:style style:name="T340_15" style:family="text">
      <style:text-properties fo:font-size="11pt" style:font-size-asian="11pt" style:font-name-complex="Arial" style:font-size-complex="11pt"/>
    </style:style>
    <style:style style:name="T340_16" style:family="text">
      <style:text-properties fo:font-size="11pt" style:font-size-asian="11pt" style:font-name-complex="Arial" style:font-size-complex="11pt"/>
    </style:style>
    <style:style style:name="T340_17" style:family="text">
      <style:text-properties fo:font-size="11pt" style:font-size-asian="11pt" style:font-name-complex="Arial" style:font-size-complex="11pt"/>
    </style:style>
    <style:style style:name="T340_18" style:family="text">
      <style:text-properties fo:font-size="11pt" style:font-size-asian="11pt" style:font-name-complex="Arial" style:font-size-complex="11pt"/>
    </style:style>
    <style:style style:name="T340_19" style:family="text">
      <style:text-properties fo:font-size="11pt" style:font-size-asian="11pt" style:font-name-complex="Arial" style:font-size-complex="11pt"/>
    </style:style>
    <style:style style:name="T340_20" style:family="text">
      <style:text-properties fo:font-size="11pt" style:font-size-asian="11pt" style:font-name-complex="Arial" style:font-size-complex="11pt"/>
    </style:style>
    <style:style style:name="T340_21" style:family="text">
      <style:text-properties fo:font-size="11pt" style:font-size-asian="11pt" style:font-name-complex="Arial" style:font-size-complex="11pt"/>
    </style:style>
    <style:style style:name="T340_22" style:family="text">
      <style:text-properties fo:font-size="11pt" style:font-size-asian="11pt" style:font-name-complex="Arial" style:font-size-complex="11pt"/>
    </style:style>
    <style:style style:name="T340_23" style:family="text">
      <style:text-properties fo:font-size="11pt" style:font-size-asian="11pt" style:font-name-complex="Arial" style:font-size-complex="11pt"/>
    </style:style>
    <style:style style:name="T340_24" style:family="text">
      <style:text-properties fo:font-size="11pt" style:font-size-asian="11pt" style:font-name-complex="Arial" style:font-size-complex="11pt"/>
    </style:style>
    <style:style style:name="T340_25" style:family="text">
      <style:text-properties fo:font-size="11pt" style:font-size-asian="11pt" style:font-name-complex="Arial" style:font-size-complex="11pt"/>
    </style:style>
    <style:style style:name="T340_26" style:family="text">
      <style:text-properties fo:font-size="11pt" style:font-size-asian="11pt" style:font-name-complex="Arial" style:font-size-complex="11pt"/>
    </style:style>
    <style:style style:name="T340_27" style:family="text">
      <style:text-properties fo:font-size="11pt" style:font-size-asian="11pt" style:font-name-complex="Arial" style:font-size-complex="11pt"/>
    </style:style>
    <style:style style:name="T340_28" style:family="text">
      <style:text-properties fo:font-size="11pt" style:font-size-asian="11pt" style:font-name-complex="Arial" style:font-size-complex="11pt"/>
    </style:style>
    <style:style style:name="T340_29" style:family="text">
      <style:text-properties fo:font-size="11pt" style:font-size-asian="11pt" style:font-name-complex="Arial" style:font-size-complex="11pt"/>
    </style:style>
    <style:style style:name="T340_30" style:family="text">
      <style:text-properties fo:font-size="11pt" style:font-size-asian="11pt" style:font-name-complex="Arial" style:font-size-complex="11pt"/>
    </style:style>
    <style:style style:name="T340_31" style:family="text">
      <style:text-properties fo:font-size="11pt" style:font-size-asian="11pt" style:font-name-complex="Arial" style:font-size-complex="11pt"/>
    </style:style>
    <style:style style:name="T340_32" style:family="text">
      <style:text-properties fo:font-size="11pt" style:font-size-asian="11pt" style:font-name-complex="Arial" style:font-size-complex="11pt"/>
    </style:style>
    <style:style style:name="T340_33" style:family="text">
      <style:text-properties fo:font-size="11pt" style:font-size-asian="11pt" style:font-name-complex="Arial" style:font-size-complex="11pt"/>
    </style:style>
    <style:style style:name="T340_34" style:family="text">
      <style:text-properties fo:font-size="11pt" style:font-size-asian="11pt" style:font-name-complex="Arial" style:font-size-complex="11pt"/>
    </style:style>
    <style:style style:name="T340_35" style:family="text">
      <style:text-properties fo:font-size="11pt" style:font-size-asian="11pt" style:font-name-complex="Arial" style:font-size-complex="11pt"/>
    </style:style>
    <style:style style:name="T340_36" style:family="text">
      <style:text-properties fo:font-size="11pt" style:font-size-asian="11pt" style:font-name-complex="Arial" style:font-size-complex="11pt"/>
    </style:style>
    <style:style style:name="T340_37" style:family="text">
      <style:text-properties fo:font-size="11pt" style:font-size-asian="11pt" style:font-name-complex="Arial" style:font-size-complex="11pt"/>
    </style:style>
    <style:style style:name="T340_38" style:family="text">
      <style:text-properties fo:font-size="11pt" style:font-size-asian="11pt" style:font-name-complex="Arial" style:font-size-complex="11pt"/>
    </style:style>
    <style:style style:name="T340_39" style:family="text">
      <style:text-properties fo:font-size="11pt" style:font-size-asian="11pt" style:font-name-complex="Arial" style:font-size-complex="11pt"/>
    </style:style>
    <style:style style:name="T340_40" style:family="text">
      <style:text-properties fo:font-size="11pt" style:font-size-asian="11pt" style:font-name-complex="Arial" style:font-size-complex="11pt"/>
    </style:style>
    <style:style style:name="T340_41" style:family="text">
      <style:text-properties fo:font-size="11pt" style:font-size-asian="11pt" style:font-name-complex="Arial" style:font-size-complex="11pt"/>
    </style:style>
    <style:style style:name="T340_42" style:family="text">
      <style:text-properties fo:font-size="11pt" style:font-size-asian="11pt" style:font-name-complex="Arial" style:font-size-complex="11pt"/>
    </style:style>
    <style:style style:name="T340_43" style:family="text">
      <style:text-properties fo:font-size="11pt" style:font-size-asian="11pt" style:font-name-complex="Arial" style:font-size-complex="11pt"/>
    </style:style>
    <style:style style:name="T340_44" style:family="text">
      <style:text-properties fo:font-size="11pt" style:font-size-asian="11pt" style:font-name-complex="Arial" style:font-size-complex="11pt"/>
    </style:style>
    <style:style style:name="T340_45" style:family="text">
      <style:text-properties fo:font-size="11pt" style:font-size-asian="11pt" style:font-name-complex="Arial" style:font-size-complex="11pt"/>
    </style:style>
    <style:style style:name="T340_46" style:family="text">
      <style:text-properties fo:font-size="11pt" style:font-size-asian="11pt" style:font-name-complex="Arial" style:font-size-complex="11pt"/>
    </style:style>
    <style:style style:name="T340_47" style:family="text">
      <style:text-properties fo:font-size="11pt" style:font-size-asian="11pt" style:font-name-complex="Arial" style:font-size-complex="11pt"/>
    </style:style>
    <style:style style:name="Table10" style:family="table">
      <style:table-properties table:align="left" style:width="16.244cm" fo:margin-left="0cm"/>
    </style:style>
    <style:style style:name="Column33" style:family="table-column">
      <style:table-column-properties style:column-width="2.492cm"/>
    </style:style>
    <style:style style:name="Column34" style:family="table-column">
      <style:table-column-properties style:column-width="3.251cm"/>
    </style:style>
    <style:style style:name="Column35" style:family="table-column">
      <style:table-column-properties style:column-width="10.5cm"/>
    </style:style>
    <style:style style:name="Row61" style:family="table-row">
      <style:table-row-properties style:min-row-height="0.529cm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 fo:line-height="100%" fo:margin-bottom="0cm"/>
    </style:style>
    <style:style style:name="T3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 fo:line-height="100%" fo:margin-bottom="0cm"/>
    </style:style>
    <style:style style:name="T3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 fo:line-height="100%" fo:margin-bottom="0cm"/>
    </style:style>
    <style:style style:name="T3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2" style:family="table-row">
      <style:table-row-properties style:min-row-height="0.529cm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46_2" style:family="text">
      <style:text-properties style:font-style-complex="italic" style:font-name="Cambria Math" fo:font-size="11pt" style:font-name-asian="Times New Roman" style:font-size-asian="11pt" style:font-name-complex="Cambria Math" style:font-size-complex="11pt" fo:language="en" fo:language-asian="en" fo:language-complex="ar" fo:country="GB" fo:country-asian="GB" fo:country-complex="SA"/>
    </style:style>
    <style:style style:name="T346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3" style:family="table-row">
      <style:table-row-properties style:min-row-height="0.529cm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4" style:family="table-row">
      <style:table-row-properties style:min-row-height="0.529cm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4_2" style:family="text">
      <style:text-properties style:font-style-complex="italic" style:font-name="Cambria Math" fo:font-size="11pt" style:font-name-asian="Times New Roman" style:font-size-asian="11pt" style:font-name-complex="Cambria Math" style:font-size-complex="11pt" fo:language="en" fo:language-asian="en" fo:language-complex="ar" fo:country="GB" fo:country-asian="GB" fo:country-complex="SA"/>
    </style:style>
    <style:style style:name="T354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5_2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5_3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5_4" style:family="text">
      <style:text-properties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5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57" style:family="paragraph" style:parent-style-name="List_20_Paragraph">
      <style:paragraph-properties fo:text-align="justify" fo:margin-left="0cm"/>
    </style:style>
    <style:style style:name="T357_1" style:family="text">
      <style:text-properties fo:font-size="11pt" style:font-size-asian="11pt" style:font-name-complex="Arial" style:font-size-complex="11pt"/>
    </style:style>
    <style:style style:name="T357_2" style:family="text">
      <style:text-properties fo:font-size="11pt" style:font-size-asian="11pt" style:font-name-complex="Arial" style:font-size-complex="11pt"/>
    </style:style>
    <style:style style:name="T357_3" style:family="text">
      <style:text-properties fo:font-size="11pt" style:font-size-asian="11pt" style:font-name-complex="Arial" style:font-size-complex="11pt"/>
    </style:style>
    <style:style style:name="T357_4" style:family="text">
      <style:text-properties fo:font-size="11pt" style:font-size-asian="11pt" style:font-name-complex="Arial" style:font-size-complex="11pt"/>
    </style:style>
    <style:style style:name="T357_5" style:family="text">
      <style:text-properties fo:font-size="11pt" style:font-size-asian="11pt" style:font-name-complex="Arial" style:font-size-complex="11pt"/>
    </style:style>
    <style:style style:name="T357_6" style:family="text">
      <style:text-properties fo:font-size="11pt" style:font-size-asian="11pt" style:font-name-complex="Arial" style:font-size-complex="11pt"/>
    </style:style>
    <style:style style:name="T357_7" style:family="text">
      <style:text-properties fo:font-size="11pt" style:font-size-asian="11pt" style:font-name-complex="Arial" style:font-size-complex="11pt"/>
    </style:style>
    <style:style style:name="T357_8" style:family="text">
      <style:text-properties fo:font-size="11pt" style:font-size-asian="11pt" style:font-name-complex="Arial" style:font-size-complex="11pt"/>
    </style:style>
    <style:style style:name="T357_9" style:family="text">
      <style:text-properties fo:font-size="11pt" style:font-size-asian="11pt" style:font-name-complex="Arial" style:font-size-complex="11pt"/>
    </style:style>
    <style:style style:name="T357_10" style:family="text">
      <style:text-properties fo:font-size="11pt" style:font-size-asian="11pt" style:font-name-complex="Arial" style:font-size-complex="11pt"/>
    </style:style>
    <style:style style:name="T357_11" style:family="text">
      <style:text-properties fo:font-size="11pt" style:font-size-asian="11pt" style:font-name-complex="Arial" style:font-size-complex="11pt"/>
    </style:style>
    <style:style style:name="T357_12" style:family="text">
      <style:text-properties fo:font-size="11pt" style:font-size-asian="11pt" style:font-name-complex="Arial" style:font-size-complex="11pt"/>
    </style:style>
    <style:style style:name="T357_13" style:family="text">
      <style:text-properties fo:font-size="11pt" style:font-size-asian="11pt" style:font-name-complex="Arial" style:font-size-complex="11pt"/>
    </style:style>
    <style:style style:name="T357_14" style:family="text">
      <style:text-properties fo:font-size="11pt" style:font-size-asian="11pt" style:font-name-complex="Arial" style:font-size-complex="11pt"/>
    </style:style>
    <style:style style:name="T357_15" style:family="text">
      <style:text-properties fo:font-size="11pt" style:font-size-asian="11pt" style:font-name-complex="Arial" style:font-size-complex="11pt"/>
    </style:style>
    <style:style style:name="T357_16" style:family="text">
      <style:text-properties fo:font-size="11pt" style:font-size-asian="11pt" style:font-name-complex="Arial" style:font-size-complex="11pt"/>
    </style:style>
    <style:style style:name="T357_17" style:family="text">
      <style:text-properties fo:font-size="11pt" style:font-size-asian="11pt" style:font-name-complex="Arial" style:font-size-complex="11pt"/>
    </style:style>
    <style:style style:name="T357_18" style:family="text">
      <style:text-properties fo:font-size="11pt" style:font-size-asian="11pt" style:font-name-complex="Arial" style:font-size-complex="11pt"/>
    </style:style>
    <style:style style:name="T357_19" style:family="text">
      <style:text-properties fo:font-size="11pt" style:font-size-asian="11pt" style:font-name-complex="Arial" style:font-size-complex="11pt"/>
    </style:style>
    <style:style style:name="P358" style:family="paragraph" style:parent-style-name="List_20_Paragraph">
      <style:paragraph-properties fo:text-align="justify" fo:margin-left="0cm"/>
      <style:text-properties fo:font-size="11pt" style:font-size-asian="11pt" style:font-name-complex="Arial" style:font-size-complex="11pt"/>
    </style:style>
    <style:style style:name="P359" style:family="paragraph" style:parent-style-name="List_20_Paragraph">
      <style:paragraph-properties fo:text-align="justify" fo:margin-left="0cm"/>
    </style:style>
    <style:style style:name="T359_1" style:family="text">
      <style:text-properties fo:font-size="11pt" style:font-size-asian="11pt" style:font-name-complex="Arial" style:font-size-complex="11pt"/>
    </style:style>
    <style:style style:name="T359_2" style:family="text">
      <style:text-properties fo:font-size="11pt" style:font-size-asian="11pt" style:font-name-complex="Arial" style:font-size-complex="11pt"/>
    </style:style>
    <style:style style:name="T359_3" style:family="text">
      <style:text-properties fo:font-size="11pt" style:font-size-asian="11pt" style:font-name-complex="Arial" style:font-size-complex="11pt"/>
    </style:style>
    <style:style style:name="T359_4" style:family="text">
      <style:text-properties fo:font-size="11pt" style:font-size-asian="11pt" style:font-name-complex="Arial" style:font-size-complex="11pt"/>
    </style:style>
    <style:style style:name="T359_5" style:family="text">
      <style:text-properties fo:font-size="11pt" style:font-size-asian="11pt" style:font-name-complex="Arial" style:font-size-complex="11pt"/>
    </style:style>
    <style:style style:name="T359_6" style:family="text">
      <style:text-properties fo:font-size="11pt" style:font-size-asian="11pt" style:font-name-complex="Arial" style:font-size-complex="11pt"/>
    </style:style>
    <style:style style:name="T359_7" style:family="text">
      <style:text-properties fo:font-size="11pt" style:font-size-asian="11pt" style:font-name-complex="Arial" style:font-size-complex="11pt"/>
    </style:style>
    <style:style style:name="T359_8" style:family="text">
      <style:text-properties fo:font-size="11pt" style:font-size-asian="11pt" style:font-name-complex="Arial" style:font-size-complex="11pt"/>
    </style:style>
    <style:style style:name="T359_9" style:family="text">
      <style:text-properties fo:font-size="11pt" style:font-size-asian="11pt" style:font-name-complex="Arial" style:font-size-complex="11pt"/>
    </style:style>
    <style:style style:name="T359_10" style:family="text">
      <style:text-properties fo:font-size="11pt" style:font-size-asian="11pt" style:font-name-complex="Arial" style:font-size-complex="11pt"/>
    </style:style>
    <style:style style:name="T359_11" style:family="text">
      <style:text-properties fo:font-size="11pt" style:font-size-asian="11pt" style:font-name-complex="Arial" style:font-size-complex="11pt"/>
    </style:style>
    <style:style style:name="T359_12" style:family="text">
      <style:text-properties fo:font-size="11pt" style:font-size-asian="11pt" style:font-name-complex="Arial" style:font-size-complex="11pt"/>
    </style:style>
    <style:style style:name="T359_13" style:family="text">
      <style:text-properties fo:font-size="11pt" style:font-size-asian="11pt" style:font-name-complex="Arial" style:font-size-complex="11pt"/>
    </style:style>
    <style:style style:name="T359_14" style:family="text">
      <style:text-properties fo:font-size="11pt" style:font-size-asian="11pt" style:font-name-complex="Arial" style:font-size-complex="11pt"/>
    </style:style>
    <style:style style:name="T359_15" style:family="text">
      <style:text-properties fo:font-size="11pt" style:font-size-asian="11pt" style:font-name-complex="Arial" style:font-size-complex="11pt"/>
    </style:style>
    <style:style style:name="T359_16" style:family="text">
      <style:text-properties fo:font-size="11pt" style:font-size-asian="11pt" style:font-name-complex="Arial" style:font-size-complex="11pt"/>
    </style:style>
    <style:style style:name="T359_17" style:family="text">
      <style:text-properties fo:font-size="11pt" style:font-size-asian="11pt" style:font-name-complex="Arial" style:font-size-complex="11pt"/>
    </style:style>
    <style:style style:name="T359_18" style:family="text">
      <style:text-properties fo:font-size="11pt" style:font-size-asian="11pt" style:font-name-complex="Arial" style:font-size-complex="11pt"/>
    </style:style>
    <style:style style:name="T359_19" style:family="text">
      <style:text-properties fo:font-size="11pt" style:font-size-asian="11pt" style:font-name-complex="Arial" style:font-size-complex="11pt"/>
    </style:style>
    <style:style style:name="T359_20" style:family="text">
      <style:text-properties fo:font-size="11pt" style:font-size-asian="11pt" style:font-name-complex="Arial" style:font-size-complex="11pt"/>
    </style:style>
    <style:style style:name="T359_21" style:family="text">
      <style:text-properties fo:font-size="11pt" style:font-size-asian="11pt" style:font-name-complex="Arial" style:font-size-complex="11pt"/>
    </style:style>
    <style:style style:name="T359_22" style:family="text">
      <style:text-properties fo:font-size="11pt" style:font-size-asian="11pt" style:font-name-complex="Arial" style:font-size-complex="11pt"/>
    </style:style>
    <style:style style:name="T359_23" style:family="text">
      <style:text-properties fo:font-size="11pt" style:font-size-asian="11pt" style:font-name-complex="Arial" style:font-size-complex="11pt"/>
    </style:style>
    <style:style style:name="T359_24" style:family="text">
      <style:text-properties fo:font-size="11pt" style:font-size-asian="11pt" style:font-name-complex="Arial" style:font-size-complex="11pt"/>
    </style:style>
    <style:style style:name="T359_25" style:family="text">
      <style:text-properties fo:font-size="11pt" style:font-size-asian="11pt" style:font-name-complex="Arial" style:font-size-complex="11pt"/>
    </style:style>
    <style:style style:name="T359_26" style:family="text">
      <style:text-properties fo:font-size="11pt" style:font-size-asian="11pt" style:font-name-complex="Arial" style:font-size-complex="11pt"/>
    </style:style>
    <style:style style:name="T359_27" style:family="text">
      <style:text-properties fo:font-size="11pt" style:font-size-asian="11pt" style:font-name-complex="Arial" style:font-size-complex="11pt"/>
    </style:style>
    <style:style style:name="T359_28" style:family="text">
      <style:text-properties fo:font-size="11pt" style:font-size-asian="11pt" style:font-name-complex="Arial" style:font-size-complex="11pt"/>
    </style:style>
    <style:style style:name="T359_29" style:family="text">
      <style:text-properties fo:font-size="11pt" style:font-size-asian="11pt" style:font-name-complex="Arial" style:font-size-complex="11pt"/>
    </style:style>
    <style:style style:name="T359_30" style:family="text">
      <style:text-properties fo:font-size="11pt" style:font-size-asian="11pt" style:font-name-complex="Arial" style:font-size-complex="11pt"/>
    </style:style>
    <style:style style:name="T359_31" style:family="text">
      <style:text-properties fo:font-size="11pt" style:font-size-asian="11pt" style:font-name-complex="Arial" style:font-size-complex="11pt"/>
    </style:style>
    <style:style style:name="T359_32" style:family="text">
      <style:text-properties fo:font-size="11pt" style:font-size-asian="11pt" style:font-name-complex="Arial" style:font-size-complex="11pt"/>
    </style:style>
    <style:style style:name="T359_33" style:family="text">
      <style:text-properties fo:font-size="11pt" style:font-size-asian="11pt" style:font-name-complex="Arial" style:font-size-complex="11pt"/>
    </style:style>
    <style:style style:name="T359_34" style:family="text">
      <style:text-properties fo:font-size="11pt" style:font-size-asian="11pt" style:font-name-complex="Arial" style:font-size-complex="11pt"/>
    </style:style>
    <style:style style:name="T359_35" style:family="text">
      <style:text-properties fo:font-size="11pt" style:font-size-asian="11pt" style:font-name-complex="Arial" style:font-size-complex="11pt"/>
    </style:style>
    <style:style style:name="T359_36" style:family="text">
      <style:text-properties fo:font-size="11pt" style:font-size-asian="11pt" style:font-name-complex="Arial" style:font-size-complex="11pt"/>
    </style:style>
    <style:style style:name="T359_37" style:family="text">
      <style:text-properties fo:font-size="11pt" style:font-size-asian="11pt" style:font-name-complex="Arial" style:font-size-complex="11pt"/>
    </style:style>
    <style:style style:name="T359_38" style:family="text">
      <style:text-properties fo:font-size="11pt" style:font-size-asian="11pt" style:font-name-complex="Arial" style:font-size-complex="11pt"/>
    </style:style>
    <style:style style:name="T359_39" style:family="text">
      <style:text-properties fo:font-size="11pt" style:font-size-asian="11pt" style:font-name-complex="Arial" style:font-size-complex="11pt"/>
    </style:style>
    <style:style style:name="T359_40" style:family="text">
      <style:text-properties fo:font-size="11pt" style:font-size-asian="11pt" style:font-name-complex="Arial" style:font-size-complex="11pt"/>
    </style:style>
    <style:style style:name="T359_41" style:family="text">
      <style:text-properties fo:font-size="11pt" style:font-size-asian="11pt" style:font-name-complex="Arial" style:font-size-complex="11pt"/>
    </style:style>
    <style:style style:name="T359_42" style:family="text">
      <style:text-properties fo:font-size="11pt" style:font-size-asian="11pt" style:font-name-complex="Arial" style:font-size-complex="11pt"/>
    </style:style>
    <style:style style:name="T359_43" style:family="text">
      <style:text-properties fo:font-size="11pt" style:font-size-asian="11pt" style:font-name-complex="Arial" style:font-size-complex="11pt"/>
    </style:style>
    <style:style style:name="T359_44" style:family="text">
      <style:text-properties fo:font-size="11pt" style:font-size-asian="11pt" style:font-name-complex="Arial" style:font-size-complex="11pt"/>
    </style:style>
    <style:style style:name="T359_45" style:family="text">
      <style:text-properties fo:font-size="11pt" style:font-size-asian="11pt" style:font-name-complex="Arial" style:font-size-complex="11pt"/>
    </style:style>
    <style:style style:name="T359_46" style:family="text">
      <style:text-properties fo:font-size="11pt" style:font-size-asian="11pt" style:font-name-complex="Arial" style:font-size-complex="11pt"/>
    </style:style>
    <style:style style:name="T359_47" style:family="text">
      <style:text-properties fo:font-size="11pt" style:font-size-asian="11pt" style:font-name-complex="Arial" style:font-size-complex="11pt"/>
    </style:style>
    <style:style style:name="T359_48" style:family="text">
      <style:text-properties fo:font-size="11pt" style:font-size-asian="11pt" style:font-name-complex="Arial" style:font-size-complex="11pt"/>
    </style:style>
    <style:style style:name="T359_49" style:family="text">
      <style:text-properties fo:font-size="11pt" style:font-size-asian="11pt" style:font-name-complex="Arial" style:font-size-complex="11pt"/>
    </style:style>
    <style:style style:name="T359_50" style:family="text">
      <style:text-properties fo:font-size="11pt" style:font-size-asian="11pt" style:font-name-complex="Arial" style:font-size-complex="11pt"/>
    </style:style>
    <style:style style:name="T359_51" style:family="text">
      <style:text-properties fo:font-size="11pt" style:font-size-asian="11pt" style:font-name-complex="Arial" style:font-size-complex="11pt"/>
    </style:style>
    <style:style style:name="T359_52" style:family="text">
      <style:text-properties fo:font-size="11pt" style:font-size-asian="11pt" style:font-name-complex="Arial" style:font-size-complex="11pt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font-size="11pt" style:font-size-asian="11pt" style:font-name-complex="Arial" style:font-size-complex="11pt" fo:font-weight="bold" style:font-weight-asian="bold"/>
    </style:style>
    <style:style style:name="T360_2" style:family="text">
      <style:text-properties fo:font-size="11pt" style:font-size-asian="11pt" style:font-name-complex="Arial" style:font-size-complex="11pt" fo:font-weight="bold" style:font-weight-asian="bold"/>
    </style:style>
    <style:style style:name="P361" style:family="paragraph" style:parent-style-name="List_20_Paragraph">
      <style:paragraph-properties fo:text-align="justify" fo:margin-left="0cm"/>
    </style:style>
    <style:style style:name="T361_1" style:family="text">
      <style:text-properties fo:font-size="11pt" style:font-size-asian="11pt" style:font-name-complex="Arial" style:font-size-complex="11pt"/>
    </style:style>
    <style:style style:name="T361_2" style:family="text">
      <style:text-properties fo:font-size="11pt" style:font-size-asian="11pt" style:font-name-complex="Arial" style:font-size-complex="11pt"/>
    </style:style>
    <style:style style:name="T361_3" style:family="text">
      <style:text-properties fo:font-size="11pt" style:font-size-asian="11pt" style:font-name-complex="Arial" style:font-size-complex="11pt"/>
    </style:style>
    <style:style style:name="T361_4" style:family="text">
      <style:text-properties fo:font-size="11pt" style:font-size-asian="11pt" style:font-name-complex="Arial" style:font-size-complex="11pt"/>
    </style:style>
    <style:style style:name="T361_5" style:family="text">
      <style:text-properties fo:font-size="11pt" style:font-size-asian="11pt" style:font-name-complex="Arial" style:font-size-complex="11pt"/>
    </style:style>
    <style:style style:name="T361_6" style:family="text">
      <style:text-properties fo:font-size="11pt" style:font-size-asian="11pt" style:font-name-complex="Arial" style:font-size-complex="11pt"/>
    </style:style>
    <style:style style:name="T361_7" style:family="text">
      <style:text-properties fo:font-size="11pt" style:font-size-asian="11pt" style:font-name-complex="Arial" style:font-size-complex="11pt"/>
    </style:style>
    <style:style style:name="T361_8" style:family="text">
      <style:text-properties fo:font-size="11pt" style:font-size-asian="11pt" style:font-name-complex="Arial" style:font-size-complex="11pt"/>
    </style:style>
    <style:style style:name="T361_9" style:family="text">
      <style:text-properties fo:font-size="11pt" style:font-size-asian="11pt" style:font-name-complex="Arial" style:font-size-complex="11pt"/>
    </style:style>
    <style:style style:name="T361_10" style:family="text">
      <style:text-properties fo:font-size="11pt" style:font-size-asian="11pt" style:font-name-complex="Arial" style:font-size-complex="11pt"/>
    </style:style>
    <style:style style:name="T361_11" style:family="text">
      <style:text-properties fo:font-size="11pt" style:font-size-asian="11pt" style:font-name-complex="Arial" style:font-size-complex="11pt"/>
    </style:style>
    <style:style style:name="T361_12" style:family="text">
      <style:text-properties fo:font-size="11pt" style:font-size-asian="11pt" style:font-name-complex="Arial" style:font-size-complex="11pt"/>
    </style:style>
    <style:style style:name="T361_13" style:family="text">
      <style:text-properties fo:font-size="11pt" style:font-size-asian="11pt" style:font-name-complex="Arial" style:font-size-complex="11pt"/>
    </style:style>
    <style:style style:name="T361_14" style:family="text">
      <style:text-properties fo:font-size="11pt" style:font-size-asian="11pt" style:font-name-complex="Arial" style:font-size-complex="11pt"/>
    </style:style>
    <style:style style:name="T361_15" style:family="text">
      <style:text-properties fo:font-size="11pt" style:font-size-asian="11pt" style:font-name-complex="Arial" style:font-size-complex="11pt"/>
    </style:style>
    <style:style style:name="T361_16" style:family="text">
      <style:text-properties fo:font-size="11pt" style:font-size-asian="11pt" style:font-name-complex="Arial" style:font-size-complex="11pt"/>
    </style:style>
    <style:style style:name="T361_17" style:family="text">
      <style:text-properties fo:font-size="11pt" style:font-size-asian="11pt" style:font-name-complex="Arial" style:font-size-complex="11pt"/>
    </style:style>
    <style:style style:name="T361_18" style:family="text">
      <style:text-properties fo:font-size="11pt" style:font-size-asian="11pt" style:font-name-complex="Arial" style:font-size-complex="11pt"/>
    </style:style>
    <style:style style:name="T361_19" style:family="text">
      <style:text-properties fo:font-size="11pt" style:font-size-asian="11pt" style:font-name-complex="Arial" style:font-size-complex="11pt"/>
    </style:style>
    <style:style style:name="T361_20" style:family="text">
      <style:text-properties fo:font-size="11pt" style:font-size-asian="11pt" style:font-name-complex="Arial" style:font-size-complex="11pt"/>
    </style:style>
    <style:style style:name="T361_21" style:family="text">
      <style:text-properties fo:font-size="11pt" style:font-size-asian="11pt" style:font-name-complex="Arial" style:font-size-complex="11pt"/>
    </style:style>
    <style:style style:name="T361_22" style:family="text">
      <style:text-properties fo:font-size="11pt" style:font-size-asian="11pt" style:font-name-complex="Arial" style:font-size-complex="11pt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fo:font-size="11pt" style:font-size-asian="11pt" style:font-name-complex="Arial" style:font-size-complex="11pt" fo:font-weight="bold" style:font-weight-asian="bold"/>
    </style:style>
    <style:style style:name="T362_2" style:family="text">
      <style:text-properties fo:font-size="11pt" style:font-size-asian="11pt" style:font-name-complex="Arial" style:font-size-complex="11pt" fo:font-weight="bold" style:font-weight-asian="bold"/>
    </style:style>
    <style:style style:name="T362_3" style:family="text">
      <style:text-properties fo:font-size="11pt" style:font-size-asian="11pt" style:font-name-complex="Arial" style:font-size-complex="11pt" fo:font-weight="bold" style:font-weight-asian="bold"/>
    </style:style>
    <style:style style:name="T362_4" style:family="text">
      <style:text-properties fo:font-size="11pt" style:font-size-asian="11pt" style:font-name-complex="Arial" style:font-size-complex="11pt" fo:font-weight="bold" style:font-weight-asian="bold"/>
    </style:style>
    <style:style style:name="T362_5" style:family="text">
      <style:text-properties fo:font-size="11pt" style:font-size-asian="11pt" style:font-name-complex="Arial" style:font-size-complex="11pt" fo:font-weight="bold" style:font-weight-asian="bold"/>
    </style:style>
    <style:style style:name="T362_6" style:family="text">
      <style:text-properties fo:font-size="11pt" style:font-size-asian="11pt" style:font-name-complex="Arial" style:font-size-complex="11pt" fo:font-weight="bold" style:font-weight-asian="bold"/>
    </style:style>
    <style:style style:name="P363" style:family="paragraph" style:parent-style-name="List_20_Paragraph">
      <style:paragraph-properties fo:margin-left="0cm"/>
    </style:style>
    <style:style style:name="T363_1" style:family="text">
      <style:text-properties fo:font-size="11pt" style:font-size-asian="11pt" style:font-name-complex="Arial" style:font-size-complex="11pt"/>
    </style:style>
    <style:style style:name="T363_2" style:family="text">
      <style:text-properties fo:font-size="11pt" style:font-size-asian="11pt" style:font-name-complex="Arial" style:font-size-complex="11pt"/>
    </style:style>
    <style:style style:name="T363_3" style:family="text">
      <style:text-properties fo:font-size="11pt" style:font-size-asian="11pt" style:font-name-complex="Arial" style:font-size-complex="11pt"/>
    </style:style>
    <style:style style:name="T363_4" style:family="text">
      <style:text-properties fo:font-size="11pt" style:font-size-asian="11pt" style:font-name-complex="Arial" style:font-size-complex="11pt"/>
    </style:style>
    <style:style style:name="T363_5" style:family="text">
      <style:text-properties fo:font-size="11pt" style:font-size-asian="11pt" style:font-name-complex="Arial" style:font-size-complex="11pt"/>
    </style:style>
    <style:style style:name="T363_6" style:family="text">
      <style:text-properties fo:font-size="11pt" style:font-size-asian="11pt" style:font-name-complex="Arial" style:font-size-complex="11pt"/>
    </style:style>
    <style:style style:name="T363_7" style:family="text">
      <style:text-properties fo:font-size="11pt" style:font-size-asian="11pt" style:font-name-complex="Arial" style:font-size-complex="11pt"/>
    </style:style>
    <style:style style:name="T363_8" style:family="text">
      <style:text-properties fo:font-size="11pt" style:font-size-asian="11pt" style:font-name-complex="Arial" style:font-size-complex="11pt"/>
    </style:style>
    <style:style style:name="T363_9" style:family="text">
      <style:text-properties fo:font-size="11pt" style:font-size-asian="11pt" style:font-name-complex="Arial" style:font-size-complex="11pt"/>
    </style:style>
    <style:style style:name="T363_10" style:family="text">
      <style:text-properties fo:font-size="11pt" style:font-size-asian="11pt" style:font-name-complex="Arial" style:font-size-complex="11pt"/>
    </style:style>
    <style:style style:name="T363_11" style:family="text">
      <style:text-properties fo:font-size="11pt" style:font-size-asian="11pt" style:font-name-complex="Arial" style:font-size-complex="11pt"/>
    </style:style>
    <style:style style:name="T363_12" style:family="text">
      <style:text-properties fo:font-size="11pt" style:font-size-asian="11pt" style:font-name-complex="Arial" style:font-size-complex="11pt"/>
    </style:style>
    <style:style style:name="T363_13" style:family="text">
      <style:text-properties fo:font-size="11pt" style:font-size-asian="11pt" style:font-name-complex="Arial" style:font-size-complex="11pt"/>
    </style:style>
    <style:style style:name="T363_14" style:family="text">
      <style:text-properties fo:font-size="11pt" style:font-size-asian="11pt" style:font-name-complex="Arial" style:font-size-complex="11pt"/>
    </style:style>
    <style:style style:name="T363_15" style:family="text">
      <style:text-properties fo:font-size="11pt" style:font-size-asian="11pt" style:font-name-complex="Arial" style:font-size-complex="11pt"/>
    </style:style>
    <style:style style:name="T363_16" style:family="text">
      <style:text-properties fo:font-size="11pt" style:font-size-asian="11pt" style:font-name-complex="Arial" style:font-size-complex="11pt"/>
    </style:style>
    <style:style style:name="T363_17" style:family="text">
      <style:text-properties fo:font-size="11pt" style:font-size-asian="11pt" style:font-name-complex="Arial" style:font-size-complex="11pt"/>
    </style:style>
    <style:style style:name="T363_18" style:family="text">
      <style:text-properties fo:font-size="11pt" style:font-size-asian="11pt" style:font-name-complex="Arial" style:font-size-complex="11pt"/>
    </style:style>
    <style:style style:name="T363_19" style:family="text">
      <style:text-properties fo:font-size="11pt" style:font-size-asian="11pt" style:font-name-complex="Arial" style:font-size-complex="11pt"/>
    </style:style>
    <style:style style:name="T363_20" style:family="text">
      <style:text-properties fo:font-size="11pt" style:font-size-asian="11pt" style:font-name-complex="Arial" style:font-size-complex="11pt"/>
    </style:style>
    <style:style style:name="T363_21" style:family="text">
      <style:text-properties fo:font-size="11pt" style:font-size-asian="11pt" style:font-name-complex="Arial" style:font-size-complex="11pt"/>
    </style:style>
    <style:style style:name="T363_22" style:family="text">
      <style:text-properties fo:font-size="11pt" style:font-size-asian="11pt" style:font-name-complex="Arial" style:font-size-complex="11pt"/>
    </style:style>
    <style:style style:name="T363_23" style:family="text">
      <style:text-properties fo:font-size="11pt" style:font-size-asian="11pt" style:font-name-complex="Arial" style:font-size-complex="11pt"/>
    </style:style>
    <style:style style:name="T363_24" style:family="text">
      <style:text-properties fo:font-size="11pt" style:font-size-asian="11pt" style:font-name-complex="Arial" style:font-size-complex="11pt"/>
    </style:style>
    <style:style style:name="T363_25" style:family="text">
      <style:text-properties fo:font-size="11pt" style:font-size-asian="11pt" style:font-name-complex="Arial" style:font-size-complex="11pt"/>
    </style:style>
    <style:style style:name="T363_26" style:family="text">
      <style:text-properties fo:font-size="11pt" style:font-size-asian="11pt" style:font-name-complex="Arial" style:font-size-complex="11pt"/>
    </style:style>
    <style:style style:name="T363_27" style:family="text">
      <style:text-properties fo:font-size="11pt" style:font-size-asian="11pt" style:font-name-complex="Arial" style:font-size-complex="11pt"/>
    </style:style>
    <style:style style:name="T363_28" style:family="text">
      <style:text-properties fo:font-size="11pt" style:font-size-asian="11pt" style:font-name-complex="Arial" style:font-size-complex="11pt"/>
    </style:style>
    <style:style style:name="T363_29" style:family="text">
      <style:text-properties fo:font-size="11pt" style:font-size-asian="11pt" style:font-name-complex="Arial" style:font-size-complex="11pt"/>
    </style:style>
    <style:style style:name="T363_30" style:family="text">
      <style:text-properties fo:font-size="11pt" style:font-size-asian="11pt" style:font-name-complex="Arial" style:font-size-complex="11pt"/>
    </style:style>
    <style:style style:name="T363_31" style:family="text">
      <style:text-properties fo:font-size="11pt" style:font-size-asian="11pt" style:font-name-complex="Arial" style:font-size-complex="11pt"/>
    </style:style>
    <style:style style:name="T363_32" style:family="text">
      <style:text-properties fo:font-size="11pt" style:font-size-asian="11pt" style:font-name-complex="Arial" style:font-size-complex="11pt"/>
    </style:style>
    <style:style style:name="T363_33" style:family="text">
      <style:text-properties fo:font-size="11pt" style:font-size-asian="11pt" style:font-name-complex="Arial" style:font-size-complex="11pt"/>
    </style:style>
    <style:style style:name="T363_34" style:family="text">
      <style:text-properties fo:font-size="11pt" style:font-size-asian="11pt" style:font-name-complex="Arial" style:font-size-complex="11pt"/>
    </style:style>
    <style:style style:name="T363_35" style:family="text">
      <style:text-properties fo:font-size="11pt" style:font-size-asian="11pt" style:font-name-complex="Arial" style:font-size-complex="11pt"/>
    </style:style>
    <style:style style:name="T363_36" style:family="text">
      <style:text-properties fo:font-size="11pt" style:font-size-asian="11pt" style:font-name-complex="Arial" style:font-size-complex="11pt"/>
    </style:style>
    <style:style style:name="T363_37" style:family="text">
      <style:text-properties fo:font-size="11pt" style:font-size-asian="11pt" style:font-name-complex="Arial" style:font-size-complex="11pt"/>
    </style:style>
    <style:style style:name="T363_38" style:family="text">
      <style:text-properties fo:font-size="11pt" style:font-size-asian="11pt" style:font-name-complex="Arial" style:font-size-complex="11pt"/>
    </style:style>
    <style:style style:name="T363_39" style:family="text">
      <style:text-properties fo:font-size="11pt" style:font-size-asian="11pt" style:font-name-complex="Arial" style:font-size-complex="11pt"/>
    </style:style>
    <style:style style:name="T363_40" style:family="text">
      <style:text-properties fo:font-size="11pt" style:font-size-asian="11pt" style:font-name-complex="Arial" style:font-size-complex="11pt"/>
    </style:style>
    <style:style style:name="T363_41" style:family="text">
      <style:text-properties fo:font-size="11pt" style:font-size-asian="11pt" style:font-name-complex="Arial" style:font-size-complex="11pt"/>
    </style:style>
    <style:style style:name="T363_42" style:family="text">
      <style:text-properties fo:font-size="11pt" style:font-size-asian="11pt" style:font-name-complex="Arial" style:font-size-complex="11pt"/>
    </style:style>
    <style:style style:name="T363_43" style:family="text">
      <style:text-properties fo:font-size="11pt" style:font-size-asian="11pt" style:font-name-complex="Arial" style:font-size-complex="11pt"/>
    </style:style>
    <style:style style:name="T363_44" style:family="text">
      <style:text-properties fo:font-size="11pt" style:font-size-asian="11pt" style:font-name-complex="Arial" style:font-size-complex="11pt"/>
    </style:style>
    <style:style style:name="T363_45" style:family="text">
      <style:text-properties fo:font-size="11pt" style:font-size-asian="11pt" style:font-name-complex="Arial" style:font-size-complex="11pt"/>
    </style:style>
    <style:style style:name="P364" style:family="paragraph" style:parent-style-name="List_20_Paragraph">
      <style:paragraph-properties fo:margin-left="0cm"/>
      <style:text-properties fo:font-size="11pt" style:font-size-asian="11pt" style:font-name-complex="Arial" style:font-size-complex="11pt" fo:language-asian="en" fo:country-asian="US"/>
    </style:style>
    <style:style style:name="P365" style:family="paragraph" style:parent-style-name="List_20_Paragraph">
      <style:paragraph-properties fo:margin-left="0cm"/>
    </style:style>
    <style:style style:name="T365_1" style:family="text">
      <style:text-properties fo:font-size="11pt" style:font-size-asian="11pt" style:font-name-complex="Arial" style:font-size-complex="11pt"/>
    </style:style>
    <style:style style:name="T365_2" style:family="text">
      <style:text-properties fo:font-size="11pt" style:font-size-asian="11pt" style:font-name-complex="Arial" style:font-size-complex="11pt"/>
    </style:style>
    <style:style style:name="T365_3" style:family="text">
      <style:text-properties fo:font-size="11pt" style:font-size-asian="11pt" style:font-name-complex="Arial" style:font-size-complex="11pt"/>
    </style:style>
    <style:style style:name="T365_4" style:family="text">
      <style:text-properties fo:font-size="11pt" style:font-size-asian="11pt" style:font-name-complex="Arial" style:font-size-complex="11pt"/>
    </style:style>
    <style:style style:name="T365_5" style:family="text">
      <style:text-properties fo:font-size="11pt" style:font-size-asian="11pt" style:font-name-complex="Arial" style:font-size-complex="11pt"/>
    </style:style>
    <style:style style:name="T365_6" style:family="text">
      <style:text-properties fo:font-size="11pt" style:font-size-asian="11pt" style:font-name-complex="Arial" style:font-size-complex="11pt"/>
    </style:style>
    <style:style style:name="T365_7" style:family="text">
      <style:text-properties fo:font-size="11pt" style:font-size-asian="11pt" style:font-name-complex="Arial" style:font-size-complex="11pt"/>
    </style:style>
    <style:style style:name="T365_8" style:family="text">
      <style:text-properties fo:font-size="11pt" style:font-size-asian="11pt" style:font-name-complex="Arial" style:font-size-complex="11pt"/>
    </style:style>
    <style:style style:name="T365_9" style:family="text">
      <style:text-properties fo:font-size="11pt" style:font-size-asian="11pt" style:font-name-complex="Arial" style:font-size-complex="11pt"/>
    </style:style>
    <style:style style:name="T365_10" style:family="text">
      <style:text-properties fo:font-size="11pt" style:font-size-asian="11pt" style:font-name-complex="Arial" style:font-size-complex="11pt"/>
    </style:style>
    <style:style style:name="T365_11" style:family="text">
      <style:text-properties fo:font-size="11pt" style:font-size-asian="11pt" style:font-name-complex="Arial" style:font-size-complex="11pt"/>
    </style:style>
    <style:style style:name="T365_12" style:family="text">
      <style:text-properties fo:font-size="11pt" style:font-size-asian="11pt" style:font-name-complex="Arial" style:font-size-complex="11pt"/>
    </style:style>
    <style:style style:name="T365_13" style:family="text">
      <style:text-properties fo:font-size="11pt" style:font-size-asian="11pt" style:font-name-complex="Arial" style:font-size-complex="11pt"/>
    </style:style>
    <style:style style:name="T365_14" style:family="text">
      <style:text-properties fo:font-size="11pt" style:font-size-asian="11pt" style:font-name-complex="Arial" style:font-size-complex="11pt"/>
    </style:style>
    <style:style style:name="T365_15" style:family="text">
      <style:text-properties fo:font-size="11pt" style:font-size-asian="11pt" style:font-name-complex="Arial" style:font-size-complex="11pt"/>
    </style:style>
    <style:style style:name="T365_16" style:family="text">
      <style:text-properties fo:font-size="11pt" style:font-size-asian="11pt" style:font-name-complex="Arial" style:font-size-complex="11pt"/>
    </style:style>
    <style:style style:name="T365_17" style:family="text">
      <style:text-properties fo:font-size="11pt" style:font-size-asian="11pt" style:font-name-complex="Arial" style:font-size-complex="11pt"/>
    </style:style>
    <style:style style:name="T365_18" style:family="text">
      <style:text-properties fo:font-size="11pt" style:font-size-asian="11pt" style:font-name-complex="Arial" style:font-size-complex="11pt"/>
    </style:style>
    <style:style style:name="T365_19" style:family="text">
      <style:text-properties fo:font-size="11pt" style:font-size-asian="11pt" style:font-name-complex="Arial" style:font-size-complex="11pt"/>
    </style:style>
    <style:style style:name="T365_20" style:family="text">
      <style:text-properties fo:font-size="11pt" style:font-size-asian="11pt" style:font-name-complex="Arial" style:font-size-complex="11pt"/>
    </style:style>
    <style:style style:name="T365_21" style:family="text">
      <style:text-properties fo:font-size="11pt" style:font-size-asian="11pt" style:font-name-complex="Arial" style:font-size-complex="11pt"/>
    </style:style>
    <style:style style:name="T365_22" style:family="text">
      <style:text-properties fo:font-size="11pt" style:font-size-asian="11pt" style:font-name-complex="Arial" style:font-size-complex="11pt"/>
    </style:style>
    <style:style style:name="T365_23" style:family="text">
      <style:text-properties fo:font-size="11pt" style:font-size-asian="11pt" style:font-name-complex="Arial" style:font-size-complex="11pt"/>
    </style:style>
    <style:style style:name="T365_24" style:family="text">
      <style:text-properties fo:font-size="11pt" style:font-size-asian="11pt" style:font-name-complex="Arial" style:font-size-complex="11pt"/>
    </style:style>
    <style:style style:name="T365_25" style:family="text">
      <style:text-properties fo:font-size="11pt" style:font-size-asian="11pt" style:font-name-complex="Arial" style:font-size-complex="11pt"/>
    </style:style>
    <style:style style:name="T365_26" style:family="text">
      <style:text-properties fo:font-size="11pt" style:font-size-asian="11pt" style:font-name-complex="Arial" style:font-size-complex="11pt"/>
    </style:style>
    <style:style style:name="T365_27" style:family="text">
      <style:text-properties fo:font-size="11pt" style:font-size-asian="11pt" style:font-name-complex="Arial" style:font-size-complex="11pt"/>
    </style:style>
    <style:style style:name="T365_28" style:family="text">
      <style:text-properties fo:font-size="11pt" style:font-size-asian="11pt" style:font-name-complex="Arial" style:font-size-complex="11pt"/>
    </style:style>
    <style:style style:name="T365_29" style:family="text">
      <style:text-properties fo:font-size="11pt" style:font-size-asian="11pt" style:font-name-complex="Arial" style:font-size-complex="11pt"/>
    </style:style>
    <style:style style:name="T365_30" style:family="text">
      <style:text-properties fo:font-size="11pt" style:font-size-asian="11pt" style:font-name-complex="Arial" style:font-size-complex="11pt"/>
    </style:style>
    <style:style style:name="T365_31" style:family="text">
      <style:text-properties fo:font-size="11pt" style:font-size-asian="11pt" style:font-name-complex="Arial" style:font-size-complex="11pt"/>
    </style:style>
    <style:style style:name="T365_32" style:family="text">
      <style:text-properties fo:font-size="11pt" style:font-size-asian="11pt" style:font-name-complex="Arial" style:font-size-complex="11pt"/>
    </style:style>
    <style:style style:name="T365_33" style:family="text">
      <style:text-properties fo:font-size="11pt" style:font-size-asian="11pt" style:font-name-complex="Arial" style:font-size-complex="11pt"/>
    </style:style>
    <style:style style:name="T365_34" style:family="text">
      <style:text-properties fo:font-size="11pt" style:font-size-asian="11pt" style:font-name-complex="Arial" style:font-size-complex="11pt"/>
    </style:style>
    <style:style style:name="T365_35" style:family="text">
      <style:text-properties fo:font-size="11pt" style:font-size-asian="11pt" style:font-name-complex="Arial" style:font-size-complex="11pt"/>
    </style:style>
    <style:style style:name="T365_36" style:family="text">
      <style:text-properties fo:font-size="11pt" style:font-size-asian="11pt" style:font-name-complex="Arial" style:font-size-complex="11pt"/>
    </style:style>
    <style:style style:name="T365_37" style:family="text">
      <style:text-properties fo:font-size="11pt" style:font-size-asian="11pt" style:font-name-complex="Arial" style:font-size-complex="11pt"/>
    </style:style>
    <style:style style:name="T365_38" style:family="text">
      <style:text-properties fo:font-size="11pt" style:font-size-asian="11pt" style:font-name-complex="Arial" style:font-size-complex="11pt"/>
    </style:style>
    <style:style style:name="T365_39" style:family="text">
      <style:text-properties fo:font-size="11pt" style:font-size-asian="11pt" style:font-name-complex="Arial" style:font-size-complex="11pt"/>
    </style:style>
    <style:style style:name="T365_40" style:family="text">
      <style:text-properties fo:font-size="11pt" style:font-size-asian="11pt" style:font-name-complex="Arial" style:font-size-complex="11pt"/>
    </style:style>
    <style:style style:name="T365_41" style:family="text">
      <style:text-properties fo:font-size="11pt" style:font-size-asian="11pt" style:font-name-complex="Arial" style:font-size-complex="11pt"/>
    </style:style>
    <style:style style:name="T365_42" style:family="text">
      <style:text-properties fo:font-size="11pt" style:font-size-asian="11pt" style:font-name-complex="Arial" style:font-size-complex="11pt"/>
    </style:style>
    <style:style style:name="T365_43" style:family="text">
      <style:text-properties fo:font-size="11pt" style:font-size-asian="11pt" style:font-name-complex="Arial" style:font-size-complex="11pt"/>
    </style:style>
    <style:style style:name="T365_44" style:family="text">
      <style:text-properties fo:font-size="11pt" style:font-size-asian="11pt" style:font-name-complex="Arial" style:font-size-complex="11pt"/>
    </style:style>
    <style:style style:name="T365_45" style:family="text">
      <style:text-properties fo:font-size="11pt" style:font-size-asian="11pt" style:font-name-complex="Arial" style:font-size-complex="11pt"/>
    </style:style>
    <style:style style:name="T365_46" style:family="text">
      <style:text-properties fo:font-size="11pt" style:font-size-asian="11pt" style:font-name-complex="Arial" style:font-size-complex="11pt"/>
    </style:style>
    <style:style style:name="T365_47" style:family="text">
      <style:text-properties style:font-name="Cambria Math" fo:font-size="11pt" style:font-size-asian="11pt" style:font-name-complex="Cambria Math" style:font-size-complex="11pt"/>
    </style:style>
    <style:style style:name="T365_48" style:family="text">
      <style:text-properties fo:font-size="11pt" style:font-size-asian="11pt" style:font-name-complex="Arial" style:font-size-complex="11pt"/>
    </style:style>
    <style:style style:name="T365_49" style:family="text">
      <style:text-properties style:font-name="Cambria Math" fo:font-size="11pt" style:font-size-asian="11pt" style:font-name-complex="Cambria Math" style:font-size-complex="11pt"/>
    </style:style>
    <style:style style:name="T365_50" style:family="text">
      <style:text-properties fo:font-size="11pt" style:font-size-asian="11pt" style:font-name-complex="Arial" style:font-size-complex="11pt"/>
    </style:style>
    <style:style style:name="T365_51" style:family="text">
      <style:text-properties fo:font-size="11pt" style:font-size-asian="11pt" style:font-name-complex="Arial" style:font-size-complex="11pt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fo:font-size="11pt" style:font-size-asian="11pt" style:font-name-complex="Arial" style:font-size-complex="11pt" fo:font-weight="bold" style:font-weight-asian="bold"/>
    </style:style>
    <style:style style:name="T366_2" style:family="text">
      <style:text-properties fo:font-size="11pt" style:font-size-asian="11pt" style:font-name-complex="Arial" style:font-size-complex="11pt" fo:font-weight="bold" style:font-weight-asian="bold"/>
    </style:style>
    <style:style style:name="T366_3" style:family="text">
      <style:text-properties fo:font-size="11pt" style:font-size-asian="11pt" style:font-name-complex="Arial" style:font-size-complex="11pt" fo:font-weight="bold" style:font-weight-asian="bold"/>
    </style:style>
    <style:style style:name="P367" style:family="paragraph" style:parent-style-name="List_20_Paragraph">
      <style:paragraph-properties fo:margin-left="0cm"/>
    </style:style>
    <style:style style:name="T367_1" style:family="text">
      <style:text-properties fo:font-size="11pt" style:font-size-asian="11pt" style:font-name-complex="Arial" style:font-size-complex="11pt"/>
    </style:style>
    <style:style style:name="T367_2" style:family="text">
      <style:text-properties fo:font-size="11pt" style:font-size-asian="11pt" style:font-name-complex="Arial" style:font-size-complex="11pt"/>
    </style:style>
    <style:style style:name="T367_3" style:family="text">
      <style:text-properties fo:font-size="11pt" style:font-size-asian="11pt" style:font-name-complex="Arial" style:font-size-complex="11pt"/>
    </style:style>
    <style:style style:name="T367_4" style:family="text">
      <style:text-properties fo:font-size="11pt" style:font-size-asian="11pt" style:font-name-complex="Arial" style:font-size-complex="11pt"/>
    </style:style>
    <style:style style:name="T367_5" style:family="text">
      <style:text-properties fo:font-size="11pt" style:font-size-asian="11pt" style:font-name-complex="Arial" style:font-size-complex="11pt"/>
    </style:style>
    <style:style style:name="T367_6" style:family="text">
      <style:text-properties fo:font-size="11pt" style:font-size-asian="11pt" style:font-name-complex="Arial" style:font-size-complex="11pt"/>
    </style:style>
    <style:style style:name="T367_7" style:family="text">
      <style:text-properties fo:font-size="11pt" style:font-size-asian="11pt" style:font-name-complex="Arial" style:font-size-complex="11pt"/>
    </style:style>
    <style:style style:name="T367_8" style:family="text">
      <style:text-properties fo:font-size="11pt" style:font-size-asian="11pt" style:font-name-complex="Arial" style:font-size-complex="11pt"/>
    </style:style>
    <style:style style:name="T367_9" style:family="text">
      <style:text-properties fo:font-size="11pt" style:font-size-asian="11pt" style:font-name-complex="Arial" style:font-size-complex="11pt"/>
    </style:style>
    <style:style style:name="T367_10" style:family="text">
      <style:text-properties fo:font-size="11pt" style:font-size-asian="11pt" style:font-name-complex="Arial" style:font-size-complex="11pt"/>
    </style:style>
    <style:style style:name="T367_11" style:family="text">
      <style:text-properties fo:font-size="11pt" style:font-size-asian="11pt" style:font-name-complex="Arial" style:font-size-complex="11pt"/>
    </style:style>
    <style:style style:name="T367_12" style:family="text">
      <style:text-properties fo:font-size="11pt" style:font-size-asian="11pt" style:font-name-complex="Arial" style:font-size-complex="11pt"/>
    </style:style>
    <style:style style:name="T367_13" style:family="text">
      <style:text-properties fo:font-size="11pt" style:font-size-asian="11pt" style:font-name-complex="Arial" style:font-size-complex="11pt"/>
    </style:style>
    <style:style style:name="T367_14" style:family="text">
      <style:text-properties fo:font-size="11pt" style:font-size-asian="11pt" style:font-name-complex="Arial" style:font-size-complex="11pt"/>
    </style:style>
    <style:style style:name="T367_15" style:family="text">
      <style:text-properties fo:font-size="11pt" style:font-size-asian="11pt" style:font-name-complex="Arial" style:font-size-complex="11pt"/>
    </style:style>
    <style:style style:name="T367_16" style:family="text">
      <style:text-properties fo:font-size="11pt" style:font-size-asian="11pt" style:font-name-complex="Arial" style:font-size-complex="11pt"/>
    </style:style>
    <style:style style:name="T367_17" style:family="text">
      <style:text-properties fo:font-size="11pt" style:font-size-asian="11pt" style:font-name-complex="Arial" style:font-size-complex="11pt"/>
    </style:style>
    <style:style style:name="T367_18" style:family="text">
      <style:text-properties fo:font-size="11pt" style:font-size-asian="11pt" style:font-name-complex="Arial" style:font-size-complex="11pt"/>
    </style:style>
    <style:style style:name="T367_19" style:family="text">
      <style:text-properties fo:font-size="11pt" style:font-size-asian="11pt" style:font-name-complex="Arial" style:font-size-complex="11pt"/>
    </style:style>
    <style:style style:name="T367_20" style:family="text">
      <style:text-properties fo:font-size="11pt" style:font-size-asian="11pt" style:font-name-complex="Arial" style:font-size-complex="11pt"/>
    </style:style>
    <style:style style:name="T367_21" style:family="text">
      <style:text-properties fo:font-size="11pt" style:font-size-asian="11pt" style:font-name-complex="Arial" style:font-size-complex="11pt"/>
    </style:style>
    <style:style style:name="T367_22" style:family="text">
      <style:text-properties fo:font-size="11pt" style:font-size-asian="11pt" style:font-name-complex="Arial" style:font-size-complex="11pt"/>
    </style:style>
    <style:style style:name="T367_23" style:family="text">
      <style:text-properties fo:font-size="11pt" style:font-size-asian="11pt" style:font-name-complex="Arial" style:font-size-complex="11pt"/>
    </style:style>
    <style:style style:name="T367_24" style:family="text">
      <style:text-properties fo:font-size="11pt" style:font-size-asian="11pt" style:font-name-complex="Arial" style:font-size-complex="11pt"/>
    </style:style>
    <style:style style:name="P368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369" style:family="paragraph" style:parent-style-name="List_20_Paragraph">
      <style:paragraph-properties fo:margin-left="0cm"/>
    </style:style>
    <style:style style:name="T369_1" style:family="text">
      <style:text-properties fo:font-size="11pt" style:font-size-asian="11pt" style:font-name-complex="Arial" style:font-size-complex="11pt"/>
    </style:style>
    <style:style style:name="T369_2" style:family="text">
      <style:text-properties fo:font-size="11pt" style:font-size-asian="11pt" style:font-name-complex="Arial" style:font-size-complex="11pt"/>
    </style:style>
    <style:style style:name="T369_3" style:family="text">
      <style:text-properties fo:font-size="11pt" style:font-size-asian="11pt" style:font-name-complex="Arial" style:font-size-complex="11pt"/>
    </style:style>
    <style:style style:name="T369_4" style:family="text">
      <style:text-properties fo:font-size="11pt" style:font-size-asian="11pt" style:font-name-complex="Arial" style:font-size-complex="11pt"/>
    </style:style>
    <style:style style:name="T369_5" style:family="text">
      <style:text-properties fo:font-size="11pt" style:font-size-asian="11pt" style:font-name-complex="Arial" style:font-size-complex="11pt"/>
    </style:style>
    <style:style style:name="T369_6" style:family="text">
      <style:text-properties fo:font-size="11pt" style:font-size-asian="11pt" style:font-name-complex="Arial" style:font-size-complex="11pt"/>
    </style:style>
    <style:style style:name="T369_7" style:family="text">
      <style:text-properties fo:font-size="11pt" style:font-size-asian="11pt" style:font-name-complex="Arial" style:font-size-complex="11pt"/>
    </style:style>
    <style:style style:name="T369_8" style:family="text">
      <style:text-properties fo:font-size="11pt" style:font-size-asian="11pt" style:font-name-complex="Arial" style:font-size-complex="11pt"/>
    </style:style>
    <style:style style:name="T369_9" style:family="text">
      <style:text-properties fo:font-size="11pt" style:font-size-asian="11pt" style:font-name-complex="Arial" style:font-size-complex="11pt"/>
    </style:style>
    <style:style style:name="T369_10" style:family="text">
      <style:text-properties fo:font-size="11pt" style:font-size-asian="11pt" style:font-name-complex="Arial" style:font-size-complex="11pt"/>
    </style:style>
    <style:style style:name="T369_11" style:family="text">
      <style:text-properties fo:font-size="11pt" style:font-size-asian="11pt" style:font-name-complex="Arial" style:font-size-complex="11pt"/>
    </style:style>
    <style:style style:name="T369_12" style:family="text">
      <style:text-properties fo:font-size="11pt" style:font-size-asian="11pt" style:font-name-complex="Arial" style:font-size-complex="11pt"/>
    </style:style>
    <style:style style:name="T369_13" style:family="text">
      <style:text-properties fo:font-size="11pt" style:font-size-asian="11pt" style:font-name-complex="Arial" style:font-size-complex="11pt"/>
    </style:style>
    <style:style style:name="T369_14" style:family="text">
      <style:text-properties fo:font-size="11pt" style:font-size-asian="11pt" style:font-name-complex="Arial" style:font-size-complex="11pt"/>
    </style:style>
    <style:style style:name="T369_15" style:family="text">
      <style:text-properties fo:font-size="11pt" style:font-size-asian="11pt" style:font-name-complex="Arial" style:font-size-complex="11pt"/>
    </style:style>
    <style:style style:name="T369_16" style:family="text">
      <style:text-properties fo:font-size="11pt" style:font-size-asian="11pt" style:font-name-complex="Arial" style:font-size-complex="11pt"/>
    </style:style>
    <style:style style:name="T369_17" style:family="text">
      <style:text-properties fo:font-size="11pt" style:font-size-asian="11pt" style:font-name-complex="Arial" style:font-size-complex="11pt"/>
    </style:style>
    <style:style style:name="T369_18" style:family="text">
      <style:text-properties fo:font-size="11pt" style:font-size-asian="11pt" style:font-name-complex="Arial" style:font-size-complex="11pt"/>
    </style:style>
    <style:style style:name="T369_19" style:family="text">
      <style:text-properties fo:font-size="11pt" style:font-size-asian="11pt" style:font-name-complex="Arial" style:font-size-complex="11pt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37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72" style:family="paragraph" style:parent-style-name="Normal">
      <style:paragraph-properties fo:text-align="justify"/>
    </style:style>
    <style:style style:name="T372_1" style:family="text">
      <style:text-properties fo:font-size="11pt" style:font-size-asian="11pt" style:font-name-complex="Arial" style:font-size-complex="11pt" fo:font-weight="bold" style:font-weight-asian="bold"/>
    </style:style>
    <style:style style:name="P373" style:family="paragraph" style:parent-style-name="List_20_Paragraph">
      <style:paragraph-properties fo:text-align="justify" fo:margin-left="0cm"/>
    </style:style>
    <style:style style:name="T373_1" style:family="text">
      <style:text-properties fo:font-size="11pt" style:font-size-asian="11pt" style:font-name-complex="Arial" style:font-size-complex="11pt"/>
    </style:style>
    <style:style style:name="T373_2" style:family="text">
      <style:text-properties fo:font-size="11pt" style:font-size-asian="11pt" style:font-name-complex="Arial" style:font-size-complex="11pt"/>
    </style:style>
    <style:style style:name="T373_3" style:family="text">
      <style:text-properties fo:font-size="11pt" style:font-size-asian="11pt" style:font-name-complex="Arial" style:font-size-complex="11pt"/>
    </style:style>
    <style:style style:name="T373_4" style:family="text">
      <style:text-properties fo:font-size="11pt" style:font-size-asian="11pt" style:font-name-complex="Arial" style:font-size-complex="11pt"/>
    </style:style>
    <style:style style:name="T373_5" style:family="text">
      <style:text-properties fo:font-size="11pt" style:font-size-asian="11pt" style:font-name-complex="Arial" style:font-size-complex="11pt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fo:font-size="11pt" style:font-size-asian="11pt" style:font-name-complex="Arial" style:font-size-complex="11pt" fo:font-weight="bold" style:font-weight-asian="bold"/>
    </style:style>
    <style:style style:name="P375" style:family="paragraph" style:parent-style-name="List_20_Paragraph">
      <style:paragraph-properties fo:text-align="justify" fo:margin-left="0cm"/>
    </style:style>
    <style:style style:name="T375_1" style:family="text">
      <style:text-properties fo:font-size="11pt" style:font-size-asian="11pt" style:font-name-complex="Arial" style:font-size-complex="11pt"/>
    </style:style>
    <style:style style:name="T375_2" style:family="text">
      <style:text-properties fo:font-size="11pt" style:font-size-asian="11pt" style:font-name-complex="Arial" style:font-size-complex="11pt"/>
    </style:style>
    <style:style style:name="T375_3" style:family="text">
      <style:text-properties fo:font-size="11pt" style:font-size-asian="11pt" style:font-name-complex="Arial" style:font-size-complex="11pt"/>
    </style:style>
    <style:style style:name="T375_4" style:family="text">
      <style:text-properties fo:font-size="11pt" style:font-size-asian="11pt" style:font-name-complex="Arial" style:font-size-complex="11pt"/>
    </style:style>
    <style:style style:name="T375_5" style:family="text">
      <style:text-properties fo:font-size="11pt" style:font-size-asian="11pt" style:font-name-complex="Arial" style:font-size-complex="11pt"/>
    </style:style>
    <style:style style:name="T375_6" style:family="text">
      <style:text-properties fo:font-size="11pt" style:font-size-asian="11pt" style:font-name-complex="Arial" style:font-size-complex="11pt"/>
    </style:style>
    <style:style style:name="T375_7" style:family="text">
      <style:text-properties fo:font-size="11pt" style:font-size-asian="11pt" style:font-name-complex="Arial" style:font-size-complex="11pt"/>
    </style:style>
    <style:style style:name="T375_8" style:family="text">
      <style:text-properties fo:font-size="11pt" style:font-size-asian="11pt" style:font-name-complex="Arial" style:font-size-complex="11pt"/>
    </style:style>
    <style:style style:name="T375_9" style:family="text">
      <style:text-properties fo:font-size="11pt" style:font-size-asian="11pt" style:font-name-complex="Arial" style:font-size-complex="11pt"/>
    </style:style>
    <style:style style:name="T375_10" style:family="text">
      <style:text-properties fo:font-size="11pt" style:font-size-asian="11pt" style:font-name-complex="Arial" style:font-size-complex="11pt"/>
    </style:style>
    <style:style style:name="T375_11" style:family="text">
      <style:text-properties fo:font-size="11pt" style:font-size-asian="11pt" style:font-name-complex="Arial" style:font-size-complex="11pt"/>
    </style:style>
    <style:style style:name="T375_12" style:family="text">
      <style:text-properties fo:font-size="11pt" style:font-size-asian="11pt" style:font-name-complex="Arial" style:font-size-complex="11pt"/>
    </style:style>
    <style:style style:name="T375_13" style:family="text">
      <style:text-properties fo:font-size="11pt" style:font-size-asian="11pt" style:font-name-complex="Arial" style:font-size-complex="11pt"/>
    </style:style>
    <style:style style:name="T375_14" style:family="text">
      <style:text-properties fo:font-size="11pt" style:font-size-asian="11pt" style:font-name-complex="Arial" style:font-size-complex="11pt"/>
    </style:style>
    <style:style style:name="T375_15" style:family="text">
      <style:text-properties fo:font-size="11pt" style:font-size-asian="11pt" style:font-name-complex="Arial" style:font-size-complex="11pt"/>
    </style:style>
    <style:style style:name="T375_16" style:family="text">
      <style:text-properties fo:font-size="11pt" style:font-size-asian="11pt" style:font-name-complex="Arial" style:font-size-complex="11pt"/>
    </style:style>
    <style:style style:name="T375_17" style:family="text">
      <style:text-properties fo:font-size="11pt" style:font-size-asian="11pt" style:font-name-complex="Arial" style:font-size-complex="11pt"/>
    </style:style>
    <style:style style:name="T375_18" style:family="text">
      <style:text-properties fo:font-size="11pt" style:font-size-asian="11pt" style:font-name-complex="Arial" style:font-size-complex="11pt"/>
    </style:style>
    <style:style style:name="T375_19" style:family="text">
      <style:text-properties fo:font-size="11pt" style:font-size-asian="11pt" style:font-name-complex="Arial" style:font-size-complex="11pt"/>
    </style:style>
    <style:style style:name="T375_20" style:family="text">
      <style:text-properties fo:font-size="11pt" style:font-size-asian="11pt" style:font-name-complex="Arial" style:font-size-complex="11pt"/>
    </style:style>
    <style:style style:name="T375_21" style:family="text">
      <style:text-properties fo:font-size="11pt" style:font-size-asian="11pt" style:font-name-complex="Arial" style:font-size-complex="11pt"/>
    </style:style>
    <style:style style:name="T375_22" style:family="text">
      <style:text-properties fo:font-size="11pt" style:font-size-asian="11pt" style:font-name-complex="Arial" style:font-size-complex="11pt"/>
    </style:style>
    <style:style style:name="T375_23" style:family="text">
      <style:text-properties fo:font-size="11pt" style:font-size-asian="11pt" style:font-name-complex="Arial" style:font-size-complex="11pt"/>
    </style:style>
    <style:style style:name="T375_24" style:family="text">
      <style:text-properties fo:font-size="11pt" style:font-size-asian="11pt" style:font-name-complex="Arial" style:font-size-complex="11pt"/>
    </style:style>
    <style:style style:name="T375_25" style:family="text">
      <style:text-properties fo:font-size="11pt" style:font-size-asian="11pt" style:font-name-complex="Arial" style:font-size-complex="11pt"/>
    </style:style>
    <style:style style:name="T375_26" style:family="text">
      <style:text-properties fo:font-size="11pt" style:font-size-asian="11pt" style:font-name-complex="Arial" style:font-size-complex="11pt"/>
    </style:style>
    <style:style style:name="T375_27" style:family="text">
      <style:text-properties fo:font-size="11pt" style:font-size-asian="11pt" style:font-name-complex="Arial" style:font-size-complex="11pt"/>
    </style:style>
    <style:style style:name="P376" style:family="paragraph" style:parent-style-name="List_20_Paragraph">
      <style:paragraph-properties fo:text-align="justify" fo:margin-left="0cm"/>
    </style:style>
    <style:style style:name="T376_1" style:family="text">
      <style:text-properties fo:color="#000000" fo:font-size="11pt" style:font-name-asian="Arial" style:font-size-asian="11pt" style:font-name-complex="Arial" style:font-size-complex="11pt"/>
    </style:style>
    <style:style style:name="P377" style:family="paragraph" style:parent-style-name="List_20_Paragraph">
      <style:paragraph-properties fo:text-align="justify" fo:margin-left="0cm"/>
    </style:style>
    <style:style style:name="T377_1" style:family="text">
      <style:text-properties fo:font-size="11pt" style:font-size-asian="11pt" style:font-name-complex="Arial" style:font-size-complex="11pt" fo:font-weight="bold" style:font-weight-asian="bold"/>
    </style:style>
    <style:style style:name="P378" style:family="paragraph" style:parent-style-name="List_20_Paragraph">
      <style:paragraph-properties fo:text-align="justify"/>
    </style:style>
    <style:style style:name="T378_1" style:family="text">
      <style:text-properties fo:font-size="11pt" style:font-size-asian="11pt" style:font-name-complex="Arial" style:font-size-complex="11pt"/>
    </style:style>
    <style:style style:name="T378_2" style:family="text">
      <style:text-properties fo:font-size="11pt" style:font-size-asian="11pt" style:font-name-complex="Arial" style:font-size-complex="11pt"/>
    </style:style>
    <style:style style:name="T378_3" style:family="text">
      <style:text-properties fo:font-size="11pt" style:font-size-asian="11pt" style:font-name-complex="Arial" style:font-size-complex="11pt"/>
    </style:style>
    <style:style style:name="T378_4" style:family="text">
      <style:text-properties fo:font-size="11pt" style:font-size-asian="11pt" style:font-name-complex="Arial" style:font-size-complex="11pt"/>
    </style:style>
    <style:style style:name="T378_5" style:family="text">
      <style:text-properties fo:font-size="11pt" style:font-size-asian="11pt" style:font-name-complex="Arial" style:font-size-complex="11pt"/>
    </style:style>
    <style:style style:name="T378_6" style:family="text">
      <style:text-properties fo:font-size="11pt" style:font-size-asian="11pt" style:font-name-complex="Arial" style:font-size-complex="11pt"/>
    </style:style>
    <style:style style:name="T378_7" style:family="text">
      <style:text-properties fo:font-size="11pt" style:font-size-asian="11pt" style:font-name-complex="Arial" style:font-size-complex="11pt"/>
    </style:style>
    <style:style style:name="T378_8" style:family="text">
      <style:text-properties fo:font-size="11pt" style:font-size-asian="11pt" style:font-name-complex="Arial" style:font-size-complex="11pt"/>
    </style:style>
    <style:style style:name="T378_9" style:family="text">
      <style:text-properties fo:font-size="11pt" style:font-size-asian="11pt" style:font-name-complex="Arial" style:font-size-complex="11pt"/>
    </style:style>
    <style:style style:name="T378_10" style:family="text">
      <style:text-properties fo:font-size="11pt" style:font-size-asian="11pt" style:font-name-complex="Arial" style:font-size-complex="11pt"/>
    </style:style>
    <style:style style:name="T378_11" style:family="text">
      <style:text-properties fo:font-size="11pt" style:font-size-asian="11pt" style:font-name-complex="Arial" style:font-size-complex="11pt"/>
    </style:style>
    <style:style style:name="P379" style:family="paragraph" style:parent-style-name="List_20_Paragraph">
      <style:text-properties fo:font-size="11pt" style:font-size-asian="11pt" style:font-name-complex="Arial" style:font-size-complex="11pt"/>
    </style:style>
    <style:style style:name="T379_1" style:family="text">
      <style:text-properties fo:font-size="11pt" style:font-size-asian="11pt" style:font-name-complex="Arial" style:font-size-complex="11pt"/>
    </style:style>
    <style:style style:name="T379_2" style:family="text">
      <style:text-properties fo:font-size="11pt" style:font-size-asian="11pt" style:font-name-complex="Arial" style:font-size-complex="11pt"/>
    </style:style>
    <style:style style:name="T379_3" style:family="text">
      <style:text-properties fo:font-size="11pt" style:font-size-asian="11pt" style:font-name-complex="Arial" style:font-size-complex="11pt"/>
    </style:style>
    <style:style style:name="T379_4" style:family="text">
      <style:text-properties fo:font-size="11pt" style:font-size-asian="11pt" style:font-name-complex="Arial" style:font-size-complex="11pt"/>
    </style:style>
    <style:style style:name="T379_5" style:family="text">
      <style:text-properties fo:font-size="11pt" style:font-size-asian="11pt" style:font-name-complex="Arial" style:font-size-complex="11pt"/>
    </style:style>
    <style:style style:name="T379_6" style:family="text">
      <style:text-properties fo:font-size="11pt" style:font-size-asian="11pt" style:font-name-complex="Arial" style:font-size-complex="11pt"/>
    </style:style>
    <style:style style:name="T379_7" style:family="text">
      <style:text-properties fo:font-size="11pt" style:font-size-asian="11pt" style:font-name-complex="Arial" style:font-size-complex="11pt"/>
    </style:style>
    <style:style style:name="T379_8" style:family="text">
      <style:text-properties fo:font-size="11pt" style:font-size-asian="11pt" style:font-name-complex="Arial" style:font-size-complex="11pt"/>
    </style:style>
    <style:style style:name="P380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T380_1" style:family="text">
      <style:text-properties fo:color="#000000" fo:font-size="11pt" style:font-name-asian="Arial" style:font-size-asian="11pt" style:font-name-complex="Arial" style:font-size-complex="11pt"/>
    </style:style>
    <style:style style:name="T380_2" style:family="text">
      <style:text-properties fo:color="#000000" fo:font-size="11pt" style:font-name-asian="Arial" style:font-size-asian="11pt" style:font-name-complex="Arial" style:font-size-complex="11pt"/>
    </style:style>
    <style:style style:name="T380_3" style:family="text">
      <style:text-properties fo:color="#000000" fo:font-size="11pt" style:font-name-asian="Arial" style:font-size-asian="11pt" style:font-name-complex="Arial" style:font-size-complex="11pt"/>
    </style:style>
    <style:style style:name="T380_4" style:family="text">
      <style:text-properties fo:color="#000000" fo:font-size="11pt" style:font-name-asian="Arial" style:font-size-asian="11pt" style:font-name-complex="Arial" style:font-size-complex="11pt"/>
    </style:style>
    <style:style style:name="T380_5" style:family="text">
      <style:text-properties fo:color="#000000" fo:font-size="11pt" style:font-name-asian="Arial" style:font-size-asian="11pt" style:font-name-complex="Arial" style:font-size-complex="11pt"/>
    </style:style>
    <style:style style:name="T380_6" style:family="text">
      <style:text-properties fo:color="#000000" fo:font-size="11pt" style:font-name-asian="Arial" style:font-size-asian="11pt" style:font-name-complex="Arial" style:font-size-complex="11pt"/>
    </style:style>
    <style:style style:name="T380_7" style:family="text">
      <style:text-properties fo:color="#000000" fo:font-size="11pt" style:font-name-asian="Arial" style:font-size-asian="11pt" style:font-name-complex="Arial" style:font-size-complex="11pt"/>
    </style:style>
    <style:style style:name="T380_8" style:family="text">
      <style:text-properties fo:color="#000000" fo:font-size="11pt" style:font-name-asian="Arial" style:font-size-asian="11pt" style:font-name-complex="Arial" style:font-size-complex="11pt"/>
    </style:style>
    <style:style style:name="T380_9" style:family="text">
      <style:text-properties fo:color="#000000" fo:font-size="11pt" style:font-name-asian="Arial" style:font-size-asian="11pt" style:font-name-complex="Arial" style:font-size-complex="11pt"/>
    </style:style>
    <style:style style:name="T380_10" style:family="text">
      <style:text-properties fo:color="#000000" fo:font-size="11pt" style:font-name-asian="Arial" style:font-size-asian="11pt" style:font-name-complex="Arial" style:font-size-complex="11pt"/>
    </style:style>
    <style:style style:name="T380_11" style:family="text">
      <style:text-properties fo:color="#000000" fo:font-size="11pt" style:font-name-asian="Arial" style:font-size-asian="11pt" style:font-name-complex="Arial" style:font-size-complex="11pt"/>
    </style:style>
    <style:style style:name="T380_12" style:family="text">
      <style:text-properties fo:color="#000000" fo:font-size="11pt" style:font-name-asian="Arial" style:font-size-asian="11pt" style:font-name-complex="Arial" style:font-size-complex="11pt"/>
    </style:style>
    <style:style style:name="T380_13" style:family="text">
      <style:text-properties fo:color="#000000" fo:font-size="11pt" style:font-name-asian="Arial" style:font-size-asian="11pt" style:font-name-complex="Arial" style:font-size-complex="11pt"/>
    </style:style>
    <style:style style:name="T380_14" style:family="text">
      <style:text-properties fo:color="#000000" fo:font-size="11pt" style:font-name-asian="Arial" style:font-size-asian="11pt" style:font-name-complex="Arial" style:font-size-complex="11pt"/>
    </style:style>
    <style:style style:name="T380_15" style:family="text">
      <style:text-properties fo:color="#000000" fo:font-size="11pt" style:font-name-asian="Arial" style:font-size-asian="11pt" style:font-name-complex="Arial" style:font-size-complex="11pt"/>
    </style:style>
    <style:style style:name="T380_16" style:family="text">
      <style:text-properties fo:color="#000000" fo:font-size="11pt" style:font-name-asian="Arial" style:font-size-asian="11pt" style:font-name-complex="Arial" style:font-size-complex="11pt"/>
    </style:style>
    <style:style style:name="T380_17" style:family="text">
      <style:text-properties fo:color="#000000" fo:font-size="11pt" style:font-name-asian="Arial" style:font-size-asian="11pt" style:font-name-complex="Arial" style:font-size-complex="11pt"/>
    </style:style>
    <style:style style:name="P381" style:family="paragraph" style:parent-style-name="List_20_Paragraph">
      <style:paragraph-properties fo:text-align="justify"/>
    </style:style>
    <style:style style:name="T381_1" style:family="text">
      <style:text-properties fo:font-size="11pt" style:font-size-asian="11pt" style:font-name-complex="Arial" style:font-size-complex="11pt"/>
    </style:style>
    <style:style style:name="T381_2" style:family="text">
      <style:text-properties fo:font-size="11pt" style:font-size-asian="11pt" style:font-name-complex="Arial" style:font-size-complex="11pt"/>
    </style:style>
    <style:style style:name="T381_3" style:family="text">
      <style:text-properties fo:font-size="11pt" style:font-size-asian="11pt" style:font-name-complex="Arial" style:font-size-complex="11pt"/>
    </style:style>
    <style:style style:name="T381_4" style:family="text">
      <style:text-properties fo:font-size="11pt" style:font-size-asian="11pt" style:font-name-complex="Arial" style:font-size-complex="11pt"/>
    </style:style>
    <style:style style:name="T381_5" style:family="text">
      <style:text-properties fo:font-size="11pt" style:font-size-asian="11pt" style:font-name-complex="Arial" style:font-size-complex="11pt"/>
    </style:style>
    <style:style style:name="T381_6" style:family="text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6.013cm" fo:margin-left="-0.259cm"/>
    </style:style>
    <style:style style:name="Column36" style:family="table-column">
      <style:table-column-properties style:column-width="2.708cm"/>
    </style:style>
    <style:style style:name="Column37" style:family="table-column">
      <style:table-column-properties style:column-width="2.544cm"/>
    </style:style>
    <style:style style:name="Column38" style:family="table-column">
      <style:table-column-properties style:column-width="6.251cm"/>
    </style:style>
    <style:style style:name="Column39" style:family="table-column">
      <style:table-column-properties style:column-width="4.51cm"/>
    </style:style>
    <style:style style:name="Row65" style:family="table-row">
      <style:table-row-properties style:min-row-height="0.12cm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66" style:family="table-row">
      <style:table-row-properties style:min-row-height="0.12cm"/>
    </style:style>
    <style:style style:name="Cell1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7" style:family="table-row">
      <style:table-row-properties style:min-row-height="0.12cm"/>
    </style:style>
    <style:style style:name="Cell1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8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9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2" style:family="table">
      <style:table-properties table:align="left" style:width="16.163cm" fo:margin-left="-0.259cm"/>
    </style:style>
    <style:style style:name="Column40" style:family="table-column">
      <style:table-column-properties style:column-width="8.003cm" style:use-optimal-column-width="false"/>
    </style:style>
    <style:style style:name="Column41" style:family="table-column">
      <style:table-column-properties style:column-width="1.75cm" style:use-optimal-column-width="false"/>
    </style:style>
    <style:style style:name="Column42" style:family="table-column">
      <style:table-column-properties style:column-width="6.41cm" style:use-optimal-column-width="false"/>
    </style:style>
    <style:style style:name="Row68" style:family="table-row">
      <style:table-row-properties style:min-row-height="0.482cm" style:use-optimal-row-height="false"/>
    </style:style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9" style:family="table-row">
      <style:table-row-properties style:min-row-height="0.529cm" style:use-optimal-row-height="fals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4_4" style:family="text"/>
    <style:style style:name="T394_5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39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4_7" style:family="text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95" style:family="paragraph" style:parent-style-name="Footnote_20_text"/>
    <style:style style:name="T395_1" style:family="text">
      <style:text-properties fo:font-size="8pt" style:font-size-asian="8pt" style:font-size-complex="8pt"/>
    </style:style>
    <style:style style:name="T395_2" style:family="text">
      <style:text-properties fo:font-size="8pt" style:font-size-asian="8pt" style:font-size-complex="8pt"/>
    </style:style>
    <style:style style:name="T395_3" style:family="text">
      <style:text-properties fo:font-size="8pt" style:font-size-asian="8pt" style:font-size-complex="8pt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9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9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0" style:family="table-row">
      <style:table-row-properties style:min-row-height="0.529cm" style:use-optimal-row-height="fals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0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0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0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0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05" style:family="paragraph" style:parent-style-name="Normal">
      <style:text-properties fo:font-size="11pt" style:font-size-asian="11pt" style:font-name-complex="Arial" style:font-size-complex="11pt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407" style:family="paragraph" style:parent-style-name="Normal">
      <style:paragraph-properties fo:text-align="justify"/>
      <style:text-properties fo:font-size="11pt" style:font-size-asian="11pt" style:font-name-complex="Arial" style:font-size-complex="11pt" style:text-underline-style="solid" style:text-underline-color="font-color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fo:font-size="11pt" style:font-size-asian="11pt" style:font-name-complex="Arial" style:font-size-complex="11pt"/>
    </style:style>
    <style:style style:name="T408_2" style:family="text">
      <style:text-properties fo:font-size="11pt" style:font-size-asian="11pt" style:font-name-complex="Arial" style:font-size-complex="11pt"/>
    </style:style>
    <style:style style:name="T408_3" style:family="text">
      <style:text-properties fo:font-size="11pt" style:font-size-asian="11pt" style:font-name-complex="Arial" style:font-size-complex="11pt"/>
    </style:style>
    <style:style style:name="T408_4" style:family="text">
      <style:text-properties fo:font-size="11pt" style:font-size-asian="11pt" style:font-name-complex="Arial" style:font-size-complex="11pt"/>
    </style:style>
    <style:style style:name="T408_5" style:family="text">
      <style:text-properties fo:font-size="11pt" style:font-size-asian="11pt" style:font-name-complex="Arial" style:font-size-complex="11pt"/>
    </style:style>
    <style:style style:name="T408_6" style:family="text">
      <style:text-properties fo:font-size="11pt" style:font-size-asian="11pt" style:font-name-complex="Arial" style:font-size-complex="11pt"/>
    </style:style>
    <style:style style:name="P40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1pt" style:font-size-asian="11pt" style:font-name-complex="Arial" style:font-size-complex="11pt" fo:font-weight="bold" style:font-weight-asian="bold"/>
    </style:style>
    <style:style style:name="T410_2" style:family="text">
      <style:text-properties fo:font-size="11pt" style:font-size-asian="11pt" style:font-name-complex="Arial" style:font-size-complex="11pt" fo:font-weight="bold" style:font-weight-asian="bold"/>
    </style:style>
    <style:style style:name="T410_3" style:family="text">
      <style:text-properties fo:font-size="11pt" style:font-size-asian="11pt" style:font-name-complex="Arial" style:font-size-complex="11pt" fo:font-weight="bold" style:font-weight-asian="bold"/>
    </style:style>
    <style:style style:name="P411" style:family="paragraph" style:parent-style-name="List_20_Paragraph">
      <style:paragraph-properties fo:text-align="justify" fo:margin-left="0cm"/>
    </style:style>
    <style:style style:name="T411_1" style:family="text">
      <style:text-properties fo:font-size="11pt" style:font-size-asian="11pt" style:font-name-complex="Arial" style:font-size-complex="11pt"/>
    </style:style>
    <style:style style:name="T411_2" style:family="text">
      <style:text-properties fo:font-size="11pt" style:font-size-asian="11pt" style:font-name-complex="Arial" style:font-size-complex="11pt"/>
    </style:style>
    <style:style style:name="T411_3" style:family="text">
      <style:text-properties fo:font-size="11pt" style:font-size-asian="11pt" style:font-name-complex="Arial" style:font-size-complex="11pt"/>
    </style:style>
    <style:style style:name="T411_4" style:family="text">
      <style:text-properties fo:font-size="11pt" style:font-size-asian="11pt" style:font-name-complex="Arial" style:font-size-complex="11pt"/>
    </style:style>
    <style:style style:name="T411_5" style:family="text">
      <style:text-properties fo:font-size="11pt" style:font-size-asian="11pt" style:font-name-complex="Arial" style:font-size-complex="11pt"/>
    </style:style>
    <style:style style:name="T411_6" style:family="text">
      <style:text-properties fo:font-size="11pt" style:font-size-asian="11pt" style:font-name-complex="Arial" style:font-size-complex="11pt"/>
    </style:style>
    <style:style style:name="T411_7" style:family="text">
      <style:text-properties fo:font-size="11pt" style:font-size-asian="11pt" style:font-name-complex="Arial" style:font-size-complex="11pt"/>
    </style:style>
    <style:style style:name="T411_8" style:family="text">
      <style:text-properties fo:font-size="11pt" style:font-size-asian="11pt" style:font-name-complex="Arial" style:font-size-complex="11pt"/>
    </style:style>
    <style:style style:name="T411_9" style:family="text">
      <style:text-properties fo:font-size="11pt" style:font-size-asian="11pt" style:font-name-complex="Arial" style:font-size-complex="11pt"/>
    </style:style>
    <style:style style:name="T411_10" style:family="text">
      <style:text-properties fo:font-size="11pt" style:font-size-asian="11pt" style:font-name-complex="Arial" style:font-size-complex="11pt"/>
    </style:style>
    <style:style style:name="T411_11" style:family="text">
      <style:text-properties fo:font-size="11pt" style:font-size-asian="11pt" style:font-name-complex="Arial" style:font-size-complex="11pt"/>
    </style:style>
    <style:style style:name="T411_12" style:family="text">
      <style:text-properties fo:font-size="11pt" style:font-size-asian="11pt" style:font-name-complex="Arial" style:font-size-complex="11pt"/>
    </style:style>
    <style:style style:name="T411_13" style:family="text">
      <style:text-properties fo:font-size="11pt" style:font-size-asian="11pt" style:font-name-complex="Arial" style:font-size-complex="11pt"/>
    </style:style>
    <style:style style:name="T411_14" style:family="text">
      <style:text-properties fo:font-size="11pt" style:font-size-asian="11pt" style:font-name-complex="Arial" style:font-size-complex="11pt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name-complex="Arial" style:font-size-complex="11pt" fo:font-weight="bold" style:font-weight-asian="bold"/>
    </style:style>
    <style:style style:name="P413" style:family="paragraph" style:parent-style-name="List_20_Paragraph">
      <style:paragraph-properties fo:text-align="justify" fo:margin-left="0cm"/>
    </style:style>
    <style:style style:name="T413_1" style:family="text">
      <style:text-properties fo:font-size="11pt" style:font-size-asian="11pt" style:font-name-complex="Arial" style:font-size-complex="11pt"/>
    </style:style>
    <style:style style:name="T413_2" style:family="text">
      <style:text-properties fo:font-size="11pt" style:font-size-asian="11pt" style:font-name-complex="Arial" style:font-size-complex="11pt"/>
    </style:style>
    <style:style style:name="T413_3" style:family="text">
      <style:text-properties fo:font-size="11pt" style:font-size-asian="11pt" style:font-name-complex="Arial" style:font-size-complex="11pt"/>
    </style:style>
    <style:style style:name="T413_4" style:family="text">
      <style:text-properties fo:font-size="11pt" style:font-size-asian="11pt" style:font-name-complex="Arial" style:font-size-complex="11pt"/>
    </style:style>
    <style:style style:name="T413_5" style:family="text">
      <style:text-properties fo:font-size="11pt" style:font-size-asian="11pt" style:font-name-complex="Arial" style:font-size-complex="11pt"/>
    </style:style>
    <style:style style:name="T413_6" style:family="text">
      <style:text-properties fo:font-size="11pt" style:font-size-asian="11pt" style:font-name-complex="Arial" style:font-size-complex="11pt"/>
    </style:style>
    <style:style style:name="T413_7" style:family="text">
      <style:text-properties fo:font-size="11pt" style:font-size-asian="11pt" style:font-name-complex="Arial" style:font-size-complex="11pt"/>
    </style:style>
    <style:style style:name="T413_8" style:family="text">
      <style:text-properties fo:font-size="11pt" style:font-size-asian="11pt" style:font-name-complex="Arial" style:font-size-complex="11pt"/>
    </style:style>
    <style:style style:name="T413_9" style:family="text">
      <style:text-properties fo:font-size="11pt" style:font-size-asian="11pt" style:font-name-complex="Arial" style:font-size-complex="11pt"/>
    </style:style>
    <style:style style:name="T413_10" style:family="text">
      <style:text-properties fo:font-size="11pt" style:font-size-asian="11pt" style:font-name-complex="Arial" style:font-size-complex="11pt"/>
    </style:style>
    <style:style style:name="T413_11" style:family="text">
      <style:text-properties fo:font-size="11pt" style:font-size-asian="11pt" style:font-name-complex="Arial" style:font-size-complex="11pt"/>
    </style:style>
    <style:style style:name="T413_12" style:family="text">
      <style:text-properties fo:font-size="11pt" style:font-size-asian="11pt" style:font-name-complex="Arial" style:font-size-complex="11pt"/>
    </style:style>
    <style:style style:name="T413_13" style:family="text">
      <style:text-properties fo:font-size="11pt" style:font-size-asian="11pt" style:font-name-complex="Arial" style:font-size-complex="11pt"/>
    </style:style>
    <style:style style:name="T413_14" style:family="text">
      <style:text-properties fo:font-size="11pt" style:font-size-asian="11pt" style:font-name-complex="Arial" style:font-size-complex="11pt"/>
    </style:style>
    <style:style style:name="T413_15" style:family="text">
      <style:text-properties fo:font-size="11pt" style:font-size-asian="11pt" style:font-name-complex="Arial" style:font-size-complex="11pt"/>
    </style:style>
    <style:style style:name="T413_16" style:family="text">
      <style:text-properties fo:font-size="11pt" style:font-size-asian="11pt" style:font-name-complex="Arial" style:font-size-complex="11pt"/>
    </style:style>
    <style:style style:name="T413_17" style:family="text">
      <style:text-properties fo:font-size="11pt" style:font-size-asian="11pt" style:font-name-complex="Arial" style:font-size-complex="11pt"/>
    </style:style>
    <style:style style:name="T413_18" style:family="text">
      <style:text-properties fo:font-size="11pt" style:font-size-asian="11pt" style:font-name-complex="Arial" style:font-size-complex="11pt"/>
    </style:style>
    <style:style style:name="T413_19" style:family="text">
      <style:text-properties fo:font-size="11pt" style:font-size-asian="11pt" style:font-name-complex="Arial" style:font-size-complex="11pt"/>
    </style:style>
    <style:style style:name="T413_20" style:family="text">
      <style:text-properties fo:font-size="11pt" style:font-size-asian="11pt" style:font-name-complex="Arial" style:font-size-complex="11pt"/>
    </style:style>
    <style:style style:name="T413_21" style:family="text">
      <style:text-properties fo:font-size="11pt" style:font-size-asian="11pt" style:font-name-complex="Arial" style:font-size-complex="11pt"/>
    </style:style>
    <style:style style:name="T413_22" style:family="text">
      <style:text-properties fo:font-size="11pt" style:font-size-asian="11pt" style:font-name-complex="Arial" style:font-size-complex="11pt"/>
    </style:style>
    <style:style style:name="T413_23" style:family="text">
      <style:text-properties fo:font-size="11pt" style:font-size-asian="11pt" style:font-name-complex="Arial" style:font-size-complex="11pt"/>
    </style:style>
    <style:style style:name="T413_24" style:family="text">
      <style:text-properties fo:font-size="11pt" style:font-size-asian="11pt" style:font-name-complex="Arial" style:font-size-complex="11pt"/>
    </style:style>
    <style:style style:name="T413_25" style:family="text">
      <style:text-properties fo:font-size="11pt" style:font-size-asian="11pt" style:font-name-complex="Arial" style:font-size-complex="11pt"/>
    </style:style>
    <style:style style:name="T413_26" style:family="text">
      <style:text-properties fo:font-size="11pt" style:font-size-asian="11pt" style:font-name-complex="Arial" style:font-size-complex="11pt"/>
    </style:style>
    <style:style style:name="T413_27" style:family="text">
      <style:text-properties fo:font-size="11pt" style:font-size-asian="11pt" style:font-name-complex="Arial" style:font-size-complex="11pt"/>
    </style:style>
    <style:style style:name="T413_28" style:family="text">
      <style:text-properties fo:font-size="11pt" style:font-size-asian="11pt" style:font-name-complex="Arial" style:font-size-complex="11pt"/>
    </style:style>
    <style:style style:name="T413_29" style:family="text">
      <style:text-properties fo:font-size="11pt" style:font-size-asian="11pt" style:font-name-complex="Arial" style:font-size-complex="11pt"/>
    </style:style>
    <style:style style:name="T413_30" style:family="text">
      <style:text-properties fo:font-size="11pt" style:font-size-asian="11pt" style:font-name-complex="Arial" style:font-size-complex="11pt"/>
    </style:style>
    <style:style style:name="P414" style:family="paragraph" style:parent-style-name="List_20_Paragraph">
      <style:paragraph-properties fo:text-align="justify" fo:margin-left="0cm"/>
      <style:text-properties fo:font-size="11pt" style:font-size-asian="11pt" style:font-name-complex="Arial" style:font-size-complex="11pt"/>
    </style:style>
    <style:style style:name="P415" style:family="paragraph" style:parent-style-name="List_20_Paragraph">
      <style:paragraph-properties fo:text-align="justify" fo:margin-left="0cm"/>
    </style:style>
    <style:style style:name="T415_1" style:family="text">
      <style:text-properties fo:font-size="11pt" style:font-size-asian="11pt" style:font-name-complex="Arial" style:font-size-complex="11pt" fo:font-weight="bold" style:font-weight-asian="bold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17" style:family="paragraph" style:parent-style-name="Normal">
      <style:paragraph-properties fo:text-align="justify"/>
    </style:style>
    <style:style style:name="T417_1" style:family="text">
      <style:text-properties fo:font-size="11pt" style:font-size-asian="11pt" style:font-name-complex="Arial" style:font-size-complex="11pt"/>
    </style:style>
    <style:style style:name="T417_2" style:family="text">
      <style:text-properties fo:font-size="11pt" style:font-size-asian="11pt" style:font-name-complex="Arial" style:font-size-complex="11pt"/>
    </style:style>
    <style:style style:name="T417_3" style:family="text">
      <style:text-properties fo:font-size="11pt" style:font-size-asian="11pt" style:font-name-complex="Arial" style:font-size-complex="11pt"/>
    </style:style>
    <style:style style:name="T417_4" style:family="text">
      <style:text-properties fo:font-size="11pt" style:font-size-asian="11pt" style:font-name-complex="Arial" style:font-size-complex="11pt"/>
    </style:style>
    <style:style style:name="T417_5" style:family="text">
      <style:text-properties fo:font-size="11pt" style:font-size-asian="11pt" style:font-name-complex="Arial" style:font-size-complex="11pt"/>
    </style:style>
    <style:style style:name="T417_6" style:family="text">
      <style:text-properties fo:font-size="11pt" style:font-size-asian="11pt" style:font-name-complex="Arial" style:font-size-complex="11pt"/>
    </style:style>
    <style:style style:name="T417_7" style:family="text">
      <style:text-properties fo:font-size="11pt" style:font-size-asian="11pt" style:font-name-complex="Arial" style:font-size-complex="11pt"/>
    </style:style>
    <style:style style:name="T417_8" style:family="text">
      <style:text-properties fo:font-size="11pt" style:font-size-asian="11pt" style:font-name-complex="Arial" style:font-size-complex="11pt"/>
    </style:style>
    <style:style style:name="T417_9" style:family="text">
      <style:text-properties fo:font-size="11pt" style:font-size-asian="11pt" style:font-name-complex="Arial" style:font-size-complex="11pt"/>
    </style:style>
    <style:style style:name="T417_10" style:family="text">
      <style:text-properties fo:font-size="11pt" style:font-size-asian="11pt" style:font-name-complex="Arial" style:font-size-complex="11pt"/>
    </style:style>
    <style:style style:name="T417_11" style:family="text">
      <style:text-properties fo:font-size="11pt" style:font-size-asian="11pt" style:font-name-complex="Arial" style:font-size-complex="11pt"/>
    </style:style>
    <style:style style:name="T417_12" style:family="text">
      <style:text-properties fo:font-size="11pt" style:font-size-asian="11pt" style:font-name-complex="Arial" style:font-size-complex="11pt"/>
    </style:style>
    <style:style style:name="T417_13" style:family="text">
      <style:text-properties fo:font-size="11pt" style:font-size-asian="11pt" style:font-name-complex="Arial" style:font-size-complex="11pt"/>
    </style:style>
    <style:style style:name="T417_14" style:family="text">
      <style:text-properties fo:font-size="11pt" style:font-size-asian="11pt" style:font-name-complex="Arial" style:font-size-complex="11pt"/>
    </style:style>
    <style:style style:name="P418" style:family="paragraph" style:parent-style-name="Normal">
      <style:paragraph-properties fo:text-align="justify"/>
      <style:text-properties fo:font-size="11pt" style:font-size-asian="11pt" style:font-name-complex="Arial" style:font-size-complex="11pt" style:text-underline-style="solid" style:text-underline-color="font-color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2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0_1" style:family="text">
      <style:text-properties fo:font-size="11pt" style:font-size-asian="11pt" style:font-name-complex="Arial" style:font-size-complex="11pt"/>
    </style:style>
    <style:style style:name="T420_2" style:family="text">
      <style:text-properties fo:font-size="11pt" style:font-size-asian="11pt" style:font-name-complex="Arial" style:font-size-complex="11pt"/>
    </style:style>
    <style:style style:name="T420_3" style:family="text">
      <style:text-properties fo:font-size="11pt" style:font-size-asian="11pt" style:font-name-complex="Arial" style:font-size-complex="11pt"/>
    </style:style>
    <style:style style:name="T420_4" style:family="text">
      <style:text-properties fo:font-size="11pt" style:font-size-asian="11pt" style:font-name-complex="Arial" style:font-size-complex="11pt"/>
    </style:style>
    <style:style style:name="T420_5" style:family="text">
      <style:text-properties fo:font-size="11pt" style:font-size-asian="11pt" style:font-name-complex="Arial" style:font-size-complex="11pt"/>
    </style:style>
    <style:style style:name="T420_6" style:family="text">
      <style:text-properties fo:font-size="11pt" style:font-size-asian="11pt" style:font-name-complex="Arial" style:font-size-complex="11pt"/>
    </style:style>
    <style:style style:name="T420_7" style:family="text">
      <style:text-properties fo:font-size="11pt" style:font-size-asian="11pt" style:font-name-complex="Arial" style:font-size-complex="11pt"/>
    </style:style>
    <style:style style:name="T420_8" style:family="text">
      <style:text-properties fo:font-size="11pt" style:font-size-asian="11pt" style:font-name-complex="Arial" style:font-size-complex="11pt"/>
    </style:style>
    <style:style style:name="T420_9" style:family="text">
      <style:text-properties fo:font-size="11pt" style:font-size-asian="11pt" style:font-name-complex="Arial" style:font-size-complex="11pt"/>
    </style:style>
    <style:style style:name="T420_10" style:family="text">
      <style:text-properties fo:font-size="11pt" style:font-size-asian="11pt" style:font-name-complex="Arial" style:font-size-complex="11pt"/>
    </style:style>
    <style:style style:name="T420_11" style:family="text">
      <style:text-properties fo:font-size="11pt" style:font-size-asian="11pt" style:font-name-complex="Arial" style:font-size-complex="11pt"/>
    </style:style>
    <style:style style:name="T420_12" style:family="text">
      <style:text-properties fo:font-size="11pt" style:font-size-asian="11pt" style:font-name-complex="Arial" style:font-size-complex="11pt"/>
    </style:style>
    <style:style style:name="T420_13" style:family="text">
      <style:text-properties fo:font-size="11pt" style:font-size-asian="11pt" style:font-name-complex="Arial" style:font-size-complex="11pt"/>
    </style:style>
    <style:style style:name="T420_14" style:family="text">
      <style:text-properties fo:font-size="11pt" style:font-size-asian="11pt" style:font-name-complex="Arial" style:font-size-complex="11pt"/>
    </style:style>
    <style:style style:name="T420_15" style:family="text">
      <style:text-properties fo:font-size="11pt" style:font-size-asian="11pt" style:font-name-complex="Arial" style:font-size-complex="11pt"/>
    </style:style>
    <style:style style:name="T420_16" style:family="text">
      <style:text-properties fo:font-size="11pt" style:font-size-asian="11pt" style:font-name-complex="Arial" style:font-size-complex="11pt"/>
    </style:style>
    <style:style style:name="T420_17" style:family="text">
      <style:text-properties fo:font-size="11pt" style:font-size-asian="11pt" style:font-name-complex="Arial" style:font-size-complex="11pt"/>
    </style:style>
    <style:style style:name="T420_18" style:family="text">
      <style:text-properties fo:font-size="11pt" style:font-size-asian="11pt" style:font-name-complex="Arial" style:font-size-complex="11pt"/>
    </style:style>
    <style:style style:name="T420_19" style:family="text">
      <style:text-properties fo:font-size="11pt" style:font-size-asian="11pt" style:font-name-complex="Arial" style:font-size-complex="11pt"/>
    </style:style>
    <style:style style:name="T420_20" style:family="text">
      <style:text-properties fo:font-size="11pt" style:font-size-asian="11pt" style:font-name-complex="Arial" style:font-size-complex="11pt"/>
    </style:style>
    <style:style style:name="P42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1_1" style:family="text">
      <style:text-properties fo:font-size="11pt" style:font-size-asian="11pt" style:font-name-complex="Arial" style:font-size-complex="11pt"/>
    </style:style>
    <style:style style:name="T421_2" style:family="text">
      <style:text-properties fo:font-size="11pt" style:font-size-asian="11pt" style:font-name-complex="Arial" style:font-size-complex="11pt"/>
    </style:style>
    <style:style style:name="T421_3" style:family="text">
      <style:text-properties fo:font-size="11pt" style:font-size-asian="11pt" style:font-name-complex="Arial" style:font-size-complex="11pt"/>
    </style:style>
    <style:style style:name="T421_4" style:family="text">
      <style:text-properties fo:font-size="11pt" style:font-size-asian="11pt" style:font-name-complex="Arial" style:font-size-complex="11pt"/>
    </style:style>
    <style:style style:name="T421_5" style:family="text">
      <style:text-properties fo:font-size="11pt" style:font-size-asian="11pt" style:font-name-complex="Arial" style:font-size-complex="11pt"/>
    </style:style>
    <style:style style:name="T421_6" style:family="text">
      <style:text-properties fo:font-size="11pt" style:font-size-asian="11pt" style:font-name-complex="Arial" style:font-size-complex="11pt"/>
    </style:style>
    <style:style style:name="T421_7" style:family="text">
      <style:text-properties fo:font-size="11pt" style:font-size-asian="11pt" style:font-name-complex="Arial" style:font-size-complex="11pt"/>
    </style:style>
    <style:style style:name="T421_8" style:family="text">
      <style:text-properties fo:font-size="11pt" style:font-size-asian="11pt" style:font-name-complex="Arial" style:font-size-complex="11pt"/>
    </style:style>
    <style:style style:name="T421_9" style:family="text">
      <style:text-properties fo:font-size="11pt" style:font-size-asian="11pt" style:font-name-complex="Arial" style:font-size-complex="11pt"/>
    </style:style>
    <style:style style:name="T421_10" style:family="text">
      <style:text-properties fo:font-size="11pt" style:font-size-asian="11pt" style:font-name-complex="Arial" style:font-size-complex="11pt"/>
    </style:style>
    <style:style style:name="T421_11" style:family="text">
      <style:text-properties fo:font-size="11pt" style:font-size-asian="11pt" style:font-name-complex="Arial" style:font-size-complex="11pt"/>
    </style:style>
    <style:style style:name="T421_12" style:family="text">
      <style:text-properties fo:font-size="11pt" style:font-size-asian="11pt" style:font-name-complex="Arial" style:font-size-complex="11pt"/>
    </style:style>
    <style:style style:name="T421_13" style:family="text">
      <style:text-properties fo:font-size="11pt" style:font-size-asian="11pt" style:font-name-complex="Arial" style:font-size-complex="11pt"/>
    </style:style>
    <style:style style:name="T421_14" style:family="text">
      <style:text-properties fo:font-size="11pt" style:font-size-asian="11pt" style:font-name-complex="Arial" style:font-size-complex="11pt"/>
    </style:style>
    <style:style style:name="T421_15" style:family="text">
      <style:text-properties fo:font-size="11pt" style:font-size-asian="11pt" style:font-name-complex="Arial" style:font-size-complex="11pt"/>
    </style:style>
    <style:style style:name="T421_16" style:family="text">
      <style:text-properties fo:font-size="11pt" style:font-size-asian="11pt" style:font-name-complex="Arial" style:font-size-complex="11pt"/>
    </style:style>
    <style:style style:name="T421_17" style:family="text">
      <style:text-properties fo:font-size="11pt" style:font-size-asian="11pt" style:font-name-complex="Arial" style:font-size-complex="11pt"/>
    </style:style>
    <style:style style:name="T421_18" style:family="text">
      <style:text-properties fo:font-size="11pt" style:font-size-asian="11pt" style:font-name-complex="Arial" style:font-size-complex="11pt"/>
    </style:style>
    <style:style style:name="T421_19" style:family="text">
      <style:text-properties fo:font-size="11pt" style:font-size-asian="11pt" style:font-name-complex="Arial" style:font-size-complex="11pt"/>
    </style:style>
    <style:style style:name="T421_20" style:family="text">
      <style:text-properties fo:font-size="11pt" style:font-size-asian="11pt" style:font-name-complex="Arial" style:font-size-complex="11pt"/>
    </style:style>
    <style:style style:name="T421_21" style:family="text">
      <style:text-properties fo:font-size="11pt" style:font-size-asian="11pt" style:font-name-complex="Arial" style:font-size-complex="11pt"/>
    </style:style>
    <style:style style:name="P422" style:family="paragraph" style:parent-style-name="List_20_Paragraph">
      <style:paragraph-properties fo:text-align="justify"/>
    </style:style>
    <style:style style:name="T422_1" style:family="text">
      <style:text-properties fo:font-size="11pt" style:font-size-asian="11pt" style:font-name-complex="Arial" style:font-size-complex="11pt"/>
    </style:style>
    <style:style style:name="T422_2" style:family="text">
      <style:text-properties fo:font-size="11pt" style:font-size-asian="11pt" style:font-name-complex="Arial" style:font-size-complex="11pt"/>
    </style:style>
    <style:style style:name="T422_3" style:family="text">
      <style:text-properties fo:font-size="11pt" style:font-size-asian="11pt" style:font-name-complex="Arial" style:font-size-complex="11pt"/>
    </style:style>
    <style:style style:name="T422_4" style:family="text">
      <style:text-properties fo:font-size="11pt" style:font-size-asian="11pt" style:font-name-complex="Arial" style:font-size-complex="11pt"/>
    </style:style>
    <style:style style:name="T422_5" style:family="text">
      <style:text-properties fo:font-size="11pt" style:font-size-asian="11pt" style:font-name-complex="Arial" style:font-size-complex="11pt"/>
    </style:style>
    <style:style style:name="T422_6" style:family="text">
      <style:text-properties fo:font-size="11pt" style:font-size-asian="11pt" style:font-name-complex="Arial" style:font-size-complex="11pt"/>
    </style:style>
    <style:style style:name="T422_7" style:family="text">
      <style:text-properties fo:font-size="11pt" style:font-size-asian="11pt" style:font-name-complex="Arial" style:font-size-complex="11pt"/>
    </style:style>
    <style:style style:name="T422_8" style:family="text">
      <style:text-properties fo:font-size="11pt" style:font-size-asian="11pt" style:font-name-complex="Arial" style:font-size-complex="11pt"/>
    </style:style>
    <style:style style:name="T422_9" style:family="text">
      <style:text-properties fo:font-size="11pt" style:font-size-asian="11pt" style:font-name-complex="Arial" style:font-size-complex="11pt"/>
    </style:style>
    <style:style style:name="T422_10" style:family="text"/>
    <style:style style:name="T422_11" style:family="text" style:parent-style-name="Internet_20_link">
      <style:text-properties fo:font-size="11pt" style:font-size-asian="11pt" style:font-name-complex="Arial" style:font-size-complex="11pt"/>
    </style:style>
    <style:style style:name="T422_12" style:family="text">
      <style:text-properties fo:font-size="11pt" style:font-size-asian="11pt" style:font-name-complex="Arial" style:font-size-complex="11pt"/>
    </style:style>
    <style:style style:name="T422_13" style:family="text">
      <style:text-properties fo:font-size="11pt" style:font-size-asian="11pt" style:font-name-complex="Arial" style:font-size-complex="11pt"/>
    </style:style>
    <style:style style:name="T422_14" style:family="text">
      <style:text-properties fo:font-size="11pt" style:font-size-asian="11pt" style:font-name-complex="Arial" style:font-size-complex="11pt"/>
    </style:style>
    <style:style style:name="T422_15" style:family="text">
      <style:text-properties fo:font-size="11pt" style:font-size-asian="11pt" style:font-name-complex="Arial" style:font-size-complex="11pt"/>
    </style:style>
    <style:style style:name="T422_16" style:family="text">
      <style:text-properties fo:font-size="11pt" style:font-size-asian="11pt" style:font-name-complex="Arial" style:font-size-complex="11pt"/>
    </style:style>
    <style:style style:name="T422_17" style:family="text">
      <style:text-properties fo:font-size="11pt" style:font-size-asian="11pt" style:font-name-complex="Arial" style:font-size-complex="11pt"/>
    </style:style>
    <style:style style:name="T422_18" style:family="text">
      <style:text-properties fo:font-size="11pt" style:font-size-asian="11pt" style:font-name-complex="Arial" style:font-size-complex="11pt"/>
    </style:style>
    <style:style style:name="T422_19" style:family="text">
      <style:text-properties fo:font-size="11pt" style:font-size-asian="11pt" style:font-name-complex="Arial" style:font-size-complex="11pt"/>
    </style:style>
    <style:style style:name="T422_20" style:family="text">
      <style:text-properties fo:font-size="11pt" style:font-size-asian="11pt" style:font-name-complex="Arial" style:font-size-complex="11pt"/>
    </style:style>
    <style:style style:name="T422_21" style:family="text">
      <style:text-properties fo:font-size="11pt" style:font-size-asian="11pt" style:font-name-complex="Arial" style:font-size-complex="11pt"/>
    </style:style>
    <style:style style:name="T422_22" style:family="text">
      <style:text-properties fo:font-size="11pt" style:font-size-asian="11pt" style:font-name-complex="Arial" style:font-size-complex="11pt"/>
    </style:style>
    <style:style style:name="P42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23_1" style:family="text">
      <style:text-properties fo:font-size="11pt" style:font-size-asian="11pt" style:font-name-complex="Arial" style:font-size-complex="11pt"/>
    </style:style>
    <style:style style:name="T423_2" style:family="text">
      <style:text-properties fo:font-size="11pt" style:font-size-asian="11pt" style:font-name-complex="Arial" style:font-size-complex="11pt"/>
    </style:style>
    <style:style style:name="T423_3" style:family="text">
      <style:text-properties fo:font-size="11pt" style:font-size-asian="11pt" style:font-name-complex="Arial" style:font-size-complex="11pt"/>
    </style:style>
    <style:style style:name="T423_4" style:family="text">
      <style:text-properties fo:font-size="11pt" style:font-size-asian="11pt" style:font-name-complex="Arial" style:font-size-complex="11pt"/>
    </style:style>
    <style:style style:name="P424" style:family="paragraph" style:parent-style-name="List_20_Paragraph">
      <style:paragraph-properties fo:text-align="justify" fo:margin-left="0cm"/>
      <style:text-properties fo:font-size="11pt" style:font-size-asian="11pt" style:font-name-complex="Arial" style:font-size-complex="11pt" style:text-underline-style="solid" style:text-underline-color="font-color"/>
    </style:style>
    <style:style style:name="P425" style:family="paragraph" style:parent-style-name="List_20_Paragraph">
      <style:paragraph-properties fo:text-align="justify" fo:margin-left="0cm"/>
    </style:style>
    <style:style style:name="T42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26" style:family="paragraph" style:parent-style-name="List_20_Paragraph">
      <style:paragraph-properties fo:margin-left="0cm"/>
    </style:style>
    <style:style style:name="T426_1" style:family="text">
      <style:text-properties fo:font-size="11pt" style:font-size-asian="11pt" style:font-name-complex="Arial" style:font-size-complex="11pt"/>
    </style:style>
    <style:style style:name="T426_2" style:family="text">
      <style:text-properties fo:font-size="11pt" style:font-size-asian="11pt" style:font-name-complex="Arial" style:font-size-complex="11pt"/>
    </style:style>
    <style:style style:name="T426_3" style:family="text">
      <style:text-properties fo:font-size="11pt" style:font-size-asian="11pt" style:font-name-complex="Arial" style:font-size-complex="11pt"/>
    </style:style>
    <style:style style:name="T426_4" style:family="text">
      <style:text-properties fo:font-size="11pt" style:font-size-asian="11pt" style:font-name-complex="Arial" style:font-size-complex="11pt"/>
    </style:style>
    <style:style style:name="T426_5" style:family="text">
      <style:text-properties fo:font-size="11pt" style:font-size-asian="11pt" style:font-name-complex="Arial" style:font-size-complex="11pt"/>
    </style:style>
    <style:style style:name="T426_6" style:family="text">
      <style:text-properties fo:font-size="11pt" style:font-size-asian="11pt" style:font-name-complex="Arial" style:font-size-complex="11pt"/>
    </style:style>
    <style:style style:name="T426_7" style:family="text">
      <style:text-properties fo:font-size="11pt" style:font-size-asian="11pt" style:font-name-complex="Arial" style:font-size-complex="11pt"/>
    </style:style>
    <style:style style:name="Table13" style:family="table">
      <style:table-properties table:align="left" style:width="16.163cm" fo:margin-left="-0.259cm"/>
    </style:style>
    <style:style style:name="Column43" style:family="table-column">
      <style:table-column-properties style:column-width="5.251cm"/>
    </style:style>
    <style:style style:name="Column44" style:family="table-column">
      <style:table-column-properties style:column-width="6.502cm"/>
    </style:style>
    <style:style style:name="Column45" style:family="table-column">
      <style:table-column-properties style:column-width="4.41cm"/>
    </style:style>
    <style:style style:name="Row71" style:family="table-row">
      <style:table-row-properties style:min-row-height="0.12cm"/>
    </style:style>
    <style:style style:name="Cell2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2" style:family="table-row">
      <style:table-row-properties style:min-row-height="0.12cm"/>
    </style:style>
    <style:style style:name="Cell2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73" style:family="table-row">
      <style:table-row-properties style:min-row-height="0.12cm"/>
    </style:style>
    <style:style style:name="Cell2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3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35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4" style:family="table">
      <style:table-properties table:align="left" style:width="16.163cm" fo:margin-left="-0.259cm"/>
    </style:style>
    <style:style style:name="Column46" style:family="table-column">
      <style:table-column-properties style:column-width="8.788cm"/>
    </style:style>
    <style:style style:name="Column47" style:family="table-column">
      <style:table-column-properties style:column-width="1.893cm"/>
    </style:style>
    <style:style style:name="Column48" style:family="table-column">
      <style:table-column-properties style:column-width="5.482cm"/>
    </style:style>
    <style:style style:name="Row74" style:family="table-row">
      <style:table-row-properties style:min-row-height="0.482cm"/>
    </style:style>
    <style:style style:name="Cell2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3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75" style:family="table-row">
      <style:table-row-properties style:min-row-height="0.529cm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4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4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529cm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4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4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4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4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4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7" style:family="table-row">
      <style:table-row-properties style:min-row-height="0.529cm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8" style:family="table-row">
      <style:table-row-properties style:min-row-height="0.529cm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55_4" style:family="text" style:parent-style-name="Normal">
      <style:text-properties fo:font-size="11pt" style:font-size-asian="11pt" style:font-name-complex="Arial" style:font-size-complex="11pt"/>
    </style:style>
    <style:style style:name="P456" style:family="paragraph" style:parent-style-name="Footnote_20_text"/>
    <style:style style:name="T456_1" style:family="text">
      <style:text-properties fo:font-size="8pt" style:font-size-asian="8pt" style:font-size-complex="8pt"/>
    </style:style>
    <style:style style:name="P457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458" style:family="paragraph" style:parent-style-name="Normal">
      <style:paragraph-properties fo:text-align="justify"/>
    </style:style>
    <style:style style:name="T458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459" style:family="paragraph" style:parent-style-name="List_20_Paragraph">
      <style:paragraph-properties fo:margin-left="0cm"/>
    </style:style>
    <style:style style:name="T459_1" style:family="text">
      <style:text-properties fo:font-size="11pt" style:font-size-asian="11pt" style:font-name-complex="Arial" style:font-size-complex="11pt"/>
    </style:style>
    <style:style style:name="T459_2" style:family="text">
      <style:text-properties fo:font-size="11pt" style:font-size-asian="11pt" style:font-name-complex="Arial" style:font-size-complex="11pt"/>
    </style:style>
    <style:style style:name="T459_3" style:family="text">
      <style:text-properties fo:font-size="11pt" style:font-size-asian="11pt" style:font-name-complex="Arial" style:font-size-complex="11pt"/>
    </style:style>
    <style:style style:name="T459_4" style:family="text">
      <style:text-properties fo:font-size="11pt" style:font-size-asian="11pt" style:font-name-complex="Arial" style:font-size-complex="11pt"/>
    </style:style>
    <style:style style:name="T459_5" style:family="text">
      <style:text-properties fo:font-size="11pt" style:font-size-asian="11pt" style:font-name-complex="Arial" style:font-size-complex="11pt"/>
    </style:style>
    <style:style style:name="T459_6" style:family="text">
      <style:text-properties fo:font-size="11pt" style:font-size-asian="11pt" style:font-name-complex="Arial" style:font-size-complex="11pt"/>
    </style:style>
    <style:style style:name="T459_7" style:family="text">
      <style:text-properties fo:font-size="11pt" style:font-size-asian="11pt" style:font-name-complex="Arial" style:font-size-complex="11pt"/>
    </style:style>
    <style:style style:name="T459_8" style:family="text">
      <style:text-properties fo:font-size="11pt" style:font-size-asian="11pt" style:font-name-complex="Arial" style:font-size-complex="11pt"/>
    </style:style>
    <style:style style:name="T459_9" style:family="text">
      <style:text-properties fo:font-size="11pt" style:font-size-asian="11pt" style:font-name-complex="Arial" style:font-size-complex="11pt"/>
    </style:style>
    <style:style style:name="T459_10" style:family="text">
      <style:text-properties fo:font-size="11pt" style:font-size-asian="11pt" style:font-name-complex="Arial" style:font-size-complex="11pt"/>
    </style:style>
    <style:style style:name="T459_11" style:family="text">
      <style:text-properties fo:font-size="11pt" style:font-size-asian="11pt" style:font-name-complex="Arial" style:font-size-complex="11pt"/>
    </style:style>
    <style:style style:name="T459_12" style:family="text">
      <style:text-properties fo:font-size="11pt" style:font-size-asian="11pt" style:font-name-complex="Arial" style:font-size-complex="11pt"/>
    </style:style>
    <style:style style:name="T459_13" style:family="text">
      <style:text-properties fo:font-size="11pt" style:font-size-asian="11pt" style:font-name-complex="Arial" style:font-size-complex="11pt"/>
    </style:style>
    <style:style style:name="T459_14" style:family="text">
      <style:text-properties fo:font-size="11pt" style:font-size-asian="11pt" style:font-name-complex="Arial" style:font-size-complex="11pt"/>
    </style:style>
    <style:style style:name="T459_15" style:family="text">
      <style:text-properties fo:font-size="11pt" style:font-size-asian="11pt" style:font-name-complex="Arial" style:font-size-complex="11pt"/>
    </style:style>
    <style:style style:name="T459_16" style:family="text">
      <style:text-properties fo:font-size="11pt" style:font-size-asian="11pt" style:font-name-complex="Arial" style:font-size-complex="11pt"/>
    </style:style>
    <style:style style:name="T459_17" style:family="text">
      <style:text-properties fo:font-size="11pt" style:font-size-asian="11pt" style:font-name-complex="Arial" style:font-size-complex="11pt"/>
    </style:style>
    <style:style style:name="T459_18" style:family="text">
      <style:text-properties fo:font-size="11pt" style:font-size-asian="11pt" style:font-name-complex="Arial" style:font-size-complex="11pt"/>
    </style:style>
    <style:style style:name="T459_19" style:family="text">
      <style:text-properties fo:font-size="11pt" style:font-size-asian="11pt" style:font-name-complex="Arial" style:font-size-complex="11pt"/>
    </style:style>
    <style:style style:name="T459_20" style:family="text">
      <style:text-properties fo:font-size="11pt" style:font-size-asian="11pt" style:font-name-complex="Arial" style:font-size-complex="11pt"/>
    </style:style>
    <style:style style:name="T459_21" style:family="text">
      <style:text-properties fo:font-size="11pt" style:font-size-asian="11pt" style:font-name-complex="Arial" style:font-size-complex="11pt"/>
    </style:style>
    <style:style style:name="T459_22" style:family="text">
      <style:text-properties fo:font-size="11pt" style:font-size-asian="11pt" style:font-name-complex="Arial" style:font-size-complex="11pt"/>
    </style:style>
    <style:style style:name="T459_23" style:family="text">
      <style:text-properties fo:font-size="11pt" style:font-size-asian="11pt" style:font-name-complex="Arial" style:font-size-complex="11pt"/>
    </style:style>
    <style:style style:name="T459_24" style:family="text">
      <style:text-properties fo:font-size="11pt" style:font-size-asian="11pt" style:font-name-complex="Arial" style:font-size-complex="11pt"/>
    </style:style>
    <style:style style:name="P460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461" style:family="paragraph" style:parent-style-name="List_20_Paragraph">
      <style:paragraph-properties fo:margin-left="0cm"/>
    </style:style>
    <style:style style:name="T461_1" style:family="text">
      <style:text-properties fo:font-size="11pt" style:font-size-asian="11pt" style:font-name-complex="Arial" style:font-size-complex="11pt"/>
    </style:style>
    <style:style style:name="T461_2" style:family="text">
      <style:text-properties fo:font-size="11pt" style:font-size-asian="11pt" style:font-name-complex="Arial" style:font-size-complex="11pt"/>
    </style:style>
    <style:style style:name="T461_3" style:family="text">
      <style:text-properties fo:font-size="11pt" style:font-size-asian="11pt" style:font-name-complex="Arial" style:font-size-complex="11pt"/>
    </style:style>
    <style:style style:name="T461_4" style:family="text">
      <style:text-properties fo:font-size="11pt" style:font-size-asian="11pt" style:font-name-complex="Arial" style:font-size-complex="11pt"/>
    </style:style>
    <style:style style:name="T461_5" style:family="text">
      <style:text-properties fo:font-size="11pt" style:font-size-asian="11pt" style:font-name-complex="Arial" style:font-size-complex="11pt"/>
    </style:style>
    <style:style style:name="T461_6" style:family="text">
      <style:text-properties fo:font-size="11pt" style:font-size-asian="11pt" style:font-name-complex="Arial" style:font-size-complex="11pt"/>
    </style:style>
    <style:style style:name="T461_7" style:family="text">
      <style:text-properties fo:font-size="11pt" style:font-size-asian="11pt" style:font-name-complex="Arial" style:font-size-complex="11pt"/>
    </style:style>
    <style:style style:name="T461_8" style:family="text">
      <style:text-properties fo:font-size="11pt" style:font-size-asian="11pt" style:font-name-complex="Arial" style:font-size-complex="11pt"/>
    </style:style>
    <style:style style:name="T461_9" style:family="text">
      <style:text-properties fo:font-size="11pt" style:font-size-asian="11pt" style:font-name-complex="Arial" style:font-size-complex="11pt"/>
    </style:style>
    <style:style style:name="T461_10" style:family="text">
      <style:text-properties fo:font-size="11pt" style:font-size-asian="11pt" style:font-name-complex="Arial" style:font-size-complex="11pt"/>
    </style:style>
    <style:style style:name="T461_11" style:family="text">
      <style:text-properties fo:font-size="11pt" style:font-size-asian="11pt" style:font-name-complex="Arial" style:font-size-complex="11pt"/>
    </style:style>
    <style:style style:name="T461_12" style:family="text">
      <style:text-properties fo:font-size="11pt" style:font-size-asian="11pt" style:font-name-complex="Arial" style:font-size-complex="11pt"/>
    </style:style>
    <style:style style:name="T461_13" style:family="text">
      <style:text-properties fo:font-size="11pt" style:font-size-asian="11pt" style:font-name-complex="Arial" style:font-size-complex="11pt"/>
    </style:style>
    <style:style style:name="T461_14" style:family="text">
      <style:text-properties fo:font-size="11pt" style:font-size-asian="11pt" style:font-name-complex="Arial" style:font-size-complex="11pt"/>
    </style:style>
    <style:style style:name="T461_15" style:family="text">
      <style:text-properties fo:font-size="11pt" style:font-size-asian="11pt" style:font-name-complex="Arial" style:font-size-complex="11pt"/>
    </style:style>
    <style:style style:name="T461_16" style:family="text">
      <style:text-properties fo:font-size="11pt" style:font-size-asian="11pt" style:font-name-complex="Arial" style:font-size-complex="11pt"/>
    </style:style>
    <style:style style:name="T461_17" style:family="text">
      <style:text-properties fo:font-size="11pt" style:font-size-asian="11pt" style:font-name-complex="Arial" style:font-size-complex="11pt"/>
    </style:style>
    <style:style style:name="T461_18" style:family="text">
      <style:text-properties fo:font-size="11pt" style:font-size-asian="11pt" style:font-name-complex="Arial" style:font-size-complex="11pt"/>
    </style:style>
    <style:style style:name="T461_19" style:family="text">
      <style:text-properties fo:font-size="11pt" style:font-size-asian="11pt" style:font-name-complex="Arial" style:font-size-complex="11pt"/>
    </style:style>
    <style:style style:name="T461_20" style:family="text">
      <style:text-properties fo:font-size="11pt" style:font-size-asian="11pt" style:font-name-complex="Arial" style:font-size-complex="11pt"/>
    </style:style>
    <style:style style:name="P462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463" style:family="paragraph" style:parent-style-name="List_20_Paragraph">
      <style:paragraph-properties fo:margin-left="0cm"/>
    </style:style>
    <style:style style:name="T463_1" style:family="text">
      <style:text-properties fo:font-size="11pt" style:font-size-asian="11pt" style:font-name-complex="Arial" style:font-size-complex="11pt" fo:font-weight="bold" style:font-weight-asian="bold"/>
    </style:style>
    <style:style style:name="T463_2" style:family="text">
      <style:text-properties fo:font-size="11pt" style:font-size-asian="11pt" style:font-name-complex="Arial" style:font-size-complex="11pt"/>
    </style:style>
    <style:style style:name="T463_3" style:family="text">
      <style:text-properties fo:font-size="11pt" style:font-size-asian="11pt" style:font-name-complex="Arial" style:font-size-complex="11pt"/>
    </style:style>
    <style:style style:name="T463_4" style:family="text">
      <style:text-properties fo:font-size="11pt" style:font-size-asian="11pt" style:font-name-complex="Arial" style:font-size-complex="11pt"/>
    </style:style>
    <style:style style:name="T463_5" style:family="text">
      <style:text-properties fo:font-size="11pt" style:font-size-asian="11pt" style:font-name-complex="Arial" style:font-size-complex="11pt"/>
    </style:style>
    <style:style style:name="T463_6" style:family="text">
      <style:text-properties fo:font-size="11pt" style:font-size-asian="11pt" style:font-name-complex="Arial" style:font-size-complex="11pt"/>
    </style:style>
    <style:style style:name="T463_7" style:family="text">
      <style:text-properties fo:font-size="11pt" style:font-size-asian="11pt" style:font-name-complex="Arial" style:font-size-complex="11pt"/>
    </style:style>
    <style:style style:name="T463_8" style:family="text">
      <style:text-properties fo:font-size="11pt" style:font-size-asian="11pt" style:font-name-complex="Arial" style:font-size-complex="11pt"/>
    </style:style>
    <style:style style:name="T463_9" style:family="text">
      <style:text-properties fo:font-size="11pt" style:font-size-asian="11pt" style:font-name-complex="Arial" style:font-size-complex="11pt"/>
    </style:style>
    <style:style style:name="T463_10" style:family="text">
      <style:text-properties fo:font-size="11pt" style:font-size-asian="11pt" style:font-name-complex="Arial" style:font-size-complex="11pt"/>
    </style:style>
    <style:style style:name="T463_11" style:family="text">
      <style:text-properties fo:font-size="11pt" style:font-size-asian="11pt" style:font-name-complex="Arial" style:font-size-complex="11pt"/>
    </style:style>
    <style:style style:name="T463_12" style:family="text">
      <style:text-properties fo:font-size="11pt" style:font-size-asian="11pt" style:font-name-complex="Arial" style:font-size-complex="11pt"/>
    </style:style>
    <style:style style:name="T463_13" style:family="text">
      <style:text-properties fo:font-size="11pt" style:font-size-asian="11pt" style:font-name-complex="Arial" style:font-size-complex="11pt" fo:font-weight="bold" style:font-weight-asian="bold"/>
    </style:style>
    <style:style style:name="T463_14" style:family="text">
      <style:text-properties fo:font-size="11pt" style:font-size-asian="11pt" style:font-name-complex="Arial" style:font-size-complex="11pt"/>
    </style:style>
    <style:style style:name="T463_15" style:family="text">
      <style:text-properties fo:font-size="11pt" style:font-size-asian="11pt" style:font-name-complex="Arial" style:font-size-complex="11pt"/>
    </style:style>
    <style:style style:name="T463_16" style:family="text">
      <style:text-properties fo:font-size="11pt" style:font-size-asian="11pt" style:font-name-complex="Arial" style:font-size-complex="11pt"/>
    </style:style>
    <style:style style:name="T463_17" style:family="text">
      <style:text-properties fo:font-size="11pt" style:font-size-asian="11pt" style:font-name-complex="Arial" style:font-size-complex="11pt"/>
    </style:style>
    <style:style style:name="T463_18" style:family="text">
      <style:text-properties fo:font-size="11pt" style:font-size-asian="11pt" style:font-name-complex="Arial" style:font-size-complex="11pt"/>
    </style:style>
    <style:style style:name="T463_19" style:family="text">
      <style:text-properties fo:font-size="11pt" style:font-size-asian="11pt" style:font-name-complex="Arial" style:font-size-complex="11pt"/>
    </style:style>
    <style:style style:name="T463_20" style:family="text">
      <style:text-properties fo:font-size="11pt" style:font-size-asian="11pt" style:font-name-complex="Arial" style:font-size-complex="11pt"/>
    </style:style>
    <style:style style:name="T463_21" style:family="text">
      <style:text-properties fo:font-size="11pt" style:font-size-asian="11pt" style:font-name-complex="Arial" style:font-size-complex="11pt"/>
    </style:style>
    <style:style style:name="T463_22" style:family="text">
      <style:text-properties fo:font-size="11pt" style:font-size-asian="11pt" style:font-name-complex="Arial" style:font-size-complex="11pt"/>
    </style:style>
    <style:style style:name="T463_23" style:family="text">
      <style:text-properties fo:font-size="11pt" style:font-size-asian="11pt" style:font-name-complex="Arial" style:font-size-complex="11pt"/>
    </style:style>
    <style:style style:name="T463_24" style:family="text">
      <style:text-properties fo:font-size="11pt" style:font-size-asian="11pt" style:font-name-complex="Arial" style:font-size-complex="11pt"/>
    </style:style>
    <style:style style:name="T463_25" style:family="text">
      <style:text-properties fo:font-size="11pt" style:font-size-asian="11pt" style:font-name-complex="Arial" style:font-size-complex="11pt"/>
    </style:style>
    <style:style style:name="T463_26" style:family="text">
      <style:text-properties fo:font-size="11pt" style:font-size-asian="11pt" style:font-name-complex="Arial" style:font-size-complex="11pt"/>
    </style:style>
    <style:style style:name="T463_27" style:family="text">
      <style:text-properties fo:font-size="11pt" style:font-size-asian="11pt" style:font-name-complex="Arial" style:font-size-complex="11pt"/>
    </style:style>
    <style:style style:name="T463_28" style:family="text">
      <style:text-properties fo:font-size="11pt" style:font-size-asian="11pt" style:font-name-complex="Arial" style:font-size-complex="11pt"/>
    </style:style>
    <style:style style:name="T463_29" style:family="text">
      <style:text-properties fo:font-size="11pt" style:font-size-asian="11pt" style:font-name-complex="Arial" style:font-size-complex="11pt"/>
    </style:style>
    <style:style style:name="T463_30" style:family="text">
      <style:text-properties fo:font-size="11pt" style:font-size-asian="11pt" style:font-name-complex="Arial" style:font-size-complex="11pt"/>
    </style:style>
    <style:style style:name="T463_31" style:family="text">
      <style:text-properties fo:font-size="11pt" style:font-size-asian="11pt" style:font-name-complex="Arial" style:font-size-complex="11pt"/>
    </style:style>
    <style:style style:name="T463_32" style:family="text">
      <style:text-properties fo:font-size="11pt" style:font-size-asian="11pt" style:font-name-complex="Arial" style:font-size-complex="11pt"/>
    </style:style>
    <style:style style:name="T463_33" style:family="text">
      <style:text-properties fo:font-size="11pt" style:font-size-asian="11pt" style:font-name-complex="Arial" style:font-size-complex="11pt"/>
    </style:style>
    <style:style style:name="T463_34" style:family="text">
      <style:text-properties fo:font-size="11pt" style:font-size-asian="11pt" style:font-name-complex="Arial" style:font-size-complex="11pt"/>
    </style:style>
    <style:style style:name="T463_35" style:family="text">
      <style:text-properties fo:font-size="11pt" style:font-size-asian="11pt" style:font-name-complex="Arial" style:font-size-complex="11pt"/>
    </style:style>
    <style:style style:name="T463_36" style:family="text">
      <style:text-properties fo:font-size="11pt" style:font-size-asian="11pt" style:font-name-complex="Arial" style:font-size-complex="11pt"/>
    </style:style>
    <style:style style:name="T463_37" style:family="text">
      <style:text-properties fo:font-size="11pt" style:font-size-asian="11pt" style:font-name-complex="Arial" style:font-size-complex="11pt"/>
    </style:style>
    <style:style style:name="T463_38" style:family="text">
      <style:text-properties fo:font-size="11pt" style:font-size-asian="11pt" style:font-name-complex="Arial" style:font-size-complex="11pt"/>
    </style:style>
    <style:style style:name="T463_39" style:family="text">
      <style:text-properties fo:font-size="11pt" style:font-size-asian="11pt" style:font-name-complex="Arial" style:font-size-complex="11pt"/>
    </style:style>
    <style:style style:name="T463_40" style:family="text">
      <style:text-properties fo:font-size="11pt" style:font-size-asian="11pt" style:font-name-complex="Arial" style:font-size-complex="11pt"/>
    </style:style>
    <style:style style:name="T463_41" style:family="text">
      <style:text-properties fo:font-size="11pt" style:font-size-asian="11pt" style:font-name-complex="Arial" style:font-size-complex="11pt"/>
    </style:style>
    <style:style style:name="P464" style:family="paragraph" style:parent-style-name="List_20_Paragraph">
      <style:paragraph-properties fo:text-align="justify" fo:margin-left="0cm"/>
      <style:text-properties fo:font-size="11pt" style:font-size-asian="11pt" style:font-name-complex="Arial" style:font-size-complex="11pt"/>
    </style:style>
    <style:style style:name="P465" style:family="paragraph" style:parent-style-name="List_20_Paragraph">
      <style:paragraph-properties fo:text-align="justify" fo:margin-left="0cm"/>
    </style:style>
    <style:style style:name="T465_1" style:family="text">
      <style:text-properties fo:font-size="11pt" style:font-size-asian="11pt" style:font-name-complex="Arial" style:font-size-complex="11pt"/>
    </style:style>
    <style:style style:name="T465_2" style:family="text">
      <style:text-properties fo:font-size="11pt" style:font-size-asian="11pt" style:font-name-complex="Arial" style:font-size-complex="11pt"/>
    </style:style>
    <style:style style:name="T465_3" style:family="text">
      <style:text-properties fo:font-size="11pt" style:font-size-asian="11pt" style:font-name-complex="Arial" style:font-size-complex="11pt"/>
    </style:style>
    <style:style style:name="T465_4" style:family="text">
      <style:text-properties fo:font-size="11pt" style:font-size-asian="11pt" style:font-name-complex="Arial" style:font-size-complex="11pt"/>
    </style:style>
    <style:style style:name="T465_5" style:family="text">
      <style:text-properties fo:font-size="11pt" style:font-size-asian="11pt" style:font-name-complex="Arial" style:font-size-complex="11pt"/>
    </style:style>
    <style:style style:name="T465_6" style:family="text">
      <style:text-properties style:font-name="Cambria Math" fo:font-size="11pt" style:font-size-asian="11pt" style:font-name-complex="Cambria Math" style:font-size-complex="11pt"/>
    </style:style>
    <style:style style:name="T465_7" style:family="text">
      <style:text-properties fo:font-size="11pt" style:font-size-asian="11pt" style:font-name-complex="Arial" style:font-size-complex="11pt"/>
    </style:style>
    <style:style style:name="T465_8" style:family="text">
      <style:text-properties fo:font-size="11pt" style:font-size-asian="11pt" style:font-name-complex="Arial" style:font-size-complex="11pt"/>
    </style:style>
    <style:style style:name="T465_9" style:family="text">
      <style:text-properties fo:font-size="11pt" style:font-size-asian="11pt" style:font-name-complex="Arial" style:font-size-complex="11pt"/>
    </style:style>
    <style:style style:name="T465_10" style:family="text">
      <style:text-properties fo:font-size="11pt" style:font-size-asian="11pt" style:font-name-complex="Arial" style:font-size-complex="11pt"/>
    </style:style>
    <style:style style:name="P466" style:family="paragraph" style:parent-style-name="List_20_Paragraph">
      <style:paragraph-properties fo:text-align="justify" fo:margin-left="0cm"/>
      <style:text-properties fo:font-size="11pt" style:font-size-asian="11pt" style:font-name-complex="Arial" style:font-size-complex="11pt"/>
    </style:style>
    <style:style style:name="P467" style:family="paragraph" style:parent-style-name="List_20_Paragraph">
      <style:paragraph-properties fo:text-align="justify" fo:margin-left="0cm"/>
    </style:style>
    <style:style style:name="T467_1" style:family="text">
      <style:text-properties fo:font-size="11pt" style:font-size-asian="11pt" style:font-name-complex="Arial" style:font-size-complex="11pt" fo:font-weight="bold" style:font-weight-asian="bold"/>
    </style:style>
    <style:style style:name="T467_2" style:family="text">
      <style:text-properties fo:font-size="11pt" style:font-size-asian="11pt" style:font-name-complex="Arial" style:font-size-complex="11pt" fo:font-weight="bold" style:font-weight-asian="bold"/>
    </style:style>
    <style:style style:name="T467_3" style:family="text">
      <style:text-properties fo:font-size="11pt" style:font-size-asian="11pt" style:font-name-complex="Arial" style:font-size-complex="11pt" fo:font-weight="bold" style:font-weight-asian="bold"/>
    </style:style>
    <style:style style:name="T467_4" style:family="text">
      <style:text-properties fo:font-size="11pt" style:font-size-asian="11pt" style:font-name-complex="Arial" style:font-size-complex="11pt" fo:font-weight="bold" style:font-weight-asian="bold"/>
    </style:style>
    <style:style style:name="T467_5" style:family="text">
      <style:text-properties fo:font-size="11pt" style:font-size-asian="11pt" style:font-name-complex="Arial" style:font-size-complex="11pt" fo:font-weight="bold" style:font-weight-asian="bold"/>
    </style:style>
    <style:style style:name="T467_6" style:family="text">
      <style:text-properties fo:font-size="11pt" style:font-size-asian="11pt" style:font-name-complex="Arial" style:font-size-complex="11pt" fo:font-weight="bold" style:font-weight-asian="bold"/>
    </style:style>
    <style:style style:name="T467_7" style:family="text">
      <style:text-properties fo:font-size="11pt" style:font-size-asian="11pt" style:font-name-complex="Arial" style:font-size-complex="11pt"/>
    </style:style>
    <style:style style:name="T467_8" style:family="text">
      <style:text-properties fo:font-size="11pt" style:font-size-asian="11pt" style:font-name-complex="Arial" style:font-size-complex="11pt"/>
    </style:style>
    <style:style style:name="T467_9" style:family="text">
      <style:text-properties fo:font-size="11pt" style:font-size-asian="11pt" style:font-name-complex="Arial" style:font-size-complex="11pt"/>
    </style:style>
    <style:style style:name="T467_10" style:family="text">
      <style:text-properties fo:font-size="11pt" style:font-size-asian="11pt" style:font-name-complex="Arial" style:font-size-complex="11pt"/>
    </style:style>
    <style:style style:name="T467_11" style:family="text">
      <style:text-properties fo:font-size="11pt" style:font-size-asian="11pt" style:font-name-complex="Arial" style:font-size-complex="11pt"/>
    </style:style>
    <style:style style:name="T467_12" style:family="text">
      <style:text-properties fo:font-size="11pt" style:font-size-asian="11pt" style:font-name-complex="Arial" style:font-size-complex="11pt"/>
    </style:style>
    <style:style style:name="T467_13" style:family="text">
      <style:text-properties fo:font-size="11pt" style:font-size-asian="11pt" style:font-name-complex="Arial" style:font-size-complex="11pt"/>
    </style:style>
    <style:style style:name="T467_14" style:family="text">
      <style:text-properties fo:font-size="11pt" style:font-size-asian="11pt" style:font-name-complex="Arial" style:font-size-complex="11pt"/>
    </style:style>
    <style:style style:name="T467_15" style:family="text">
      <style:text-properties fo:font-size="11pt" style:font-size-asian="11pt" style:font-name-complex="Arial" style:font-size-complex="11pt"/>
    </style:style>
    <style:style style:name="T467_16" style:family="text">
      <style:text-properties fo:font-size="11pt" style:font-size-asian="11pt" style:font-name-complex="Arial" style:font-size-complex="11pt"/>
    </style:style>
    <style:style style:name="T467_17" style:family="text">
      <style:text-properties fo:font-size="11pt" style:font-size-asian="11pt" style:font-name-complex="Arial" style:font-size-complex="11pt"/>
    </style:style>
    <style:style style:name="T467_18" style:family="text">
      <style:text-properties fo:font-size="11pt" style:font-size-asian="11pt" style:font-name-complex="Arial" style:font-size-complex="11pt"/>
    </style:style>
    <style:style style:name="T467_19" style:family="text">
      <style:text-properties fo:font-size="11pt" style:font-size-asian="11pt" style:font-name-complex="Arial" style:font-size-complex="11pt"/>
    </style:style>
    <style:style style:name="T467_20" style:family="text">
      <style:text-properties fo:font-size="11pt" style:font-size-asian="11pt" style:font-name-complex="Arial" style:font-size-complex="11pt"/>
    </style:style>
    <style:style style:name="T467_21" style:family="text">
      <style:text-properties fo:font-size="11pt" style:font-size-asian="11pt" style:font-name-complex="Arial" style:font-size-complex="11pt"/>
    </style:style>
    <style:style style:name="T467_22" style:family="text">
      <style:text-properties fo:font-size="11pt" style:font-size-asian="11pt" style:font-name-complex="Arial" style:font-size-complex="11pt"/>
    </style:style>
    <style:style style:name="T467_23" style:family="text">
      <style:text-properties fo:font-size="11pt" style:font-size-asian="11pt" style:font-name-complex="Arial" style:font-size-complex="11pt"/>
    </style:style>
    <style:style style:name="T467_24" style:family="text">
      <style:text-properties fo:font-size="11pt" style:font-size-asian="11pt" style:font-name-complex="Arial" style:font-size-complex="11pt"/>
    </style:style>
    <style:style style:name="T467_25" style:family="text">
      <style:text-properties fo:font-size="11pt" style:font-size-asian="11pt" style:font-name-complex="Arial" style:font-size-complex="11pt"/>
    </style:style>
    <style:style style:name="T467_26" style:family="text">
      <style:text-properties fo:font-size="11pt" style:font-size-asian="11pt" style:font-name-complex="Arial" style:font-size-complex="11pt"/>
    </style:style>
    <style:style style:name="T467_27" style:family="text">
      <style:text-properties fo:font-size="11pt" style:font-size-asian="11pt" style:font-name-complex="Arial" style:font-size-complex="11pt"/>
    </style:style>
    <style:style style:name="T467_28" style:family="text">
      <style:text-properties fo:font-size="11pt" style:font-size-asian="11pt" style:font-name-complex="Arial" style:font-size-complex="11pt"/>
    </style:style>
    <style:style style:name="T467_29" style:family="text">
      <style:text-properties fo:font-size="11pt" style:font-size-asian="11pt" style:font-name-complex="Arial" style:font-size-complex="11pt"/>
    </style:style>
    <style:style style:name="T467_30" style:family="text">
      <style:text-properties fo:font-size="11pt" style:font-size-asian="11pt" style:font-name-complex="Arial" style:font-size-complex="11pt"/>
    </style:style>
    <style:style style:name="T467_31" style:family="text">
      <style:text-properties fo:font-size="11pt" style:font-size-asian="11pt" style:font-name-complex="Arial" style:font-size-complex="11pt"/>
    </style:style>
    <style:style style:name="T467_32" style:family="text">
      <style:text-properties fo:font-size="11pt" style:font-size-asian="11pt" style:font-name-complex="Arial" style:font-size-complex="11pt"/>
    </style:style>
    <style:style style:name="T467_33" style:family="text">
      <style:text-properties fo:font-size="11pt" style:font-size-asian="11pt" style:font-name-complex="Arial" style:font-size-complex="11pt"/>
    </style:style>
    <style:style style:name="T467_34" style:family="text">
      <style:text-properties fo:font-size="11pt" style:font-size-asian="11pt" style:font-name-complex="Arial" style:font-size-complex="11pt"/>
    </style:style>
    <style:style style:name="T467_35" style:family="text">
      <style:text-properties fo:font-size="11pt" style:font-size-asian="11pt" style:font-name-complex="Arial" style:font-size-complex="11pt" fo:font-weight="bold" style:font-weight-asian="bold"/>
    </style:style>
    <style:style style:name="T467_36" style:family="text">
      <style:text-properties fo:font-size="11pt" style:font-size-asian="11pt" style:font-name-complex="Arial" style:font-size-complex="11pt" fo:font-weight="bold" style:font-weight-asian="bold"/>
    </style:style>
    <style:style style:name="T467_37" style:family="text">
      <style:text-properties fo:font-size="11pt" style:font-size-asian="11pt" style:font-name-complex="Arial" style:font-size-complex="11pt" fo:font-weight="bold" style:font-weight-asian="bold"/>
    </style:style>
    <style:style style:name="T467_38" style:family="text">
      <style:text-properties fo:font-size="11pt" style:font-size-asian="11pt" style:font-name-complex="Arial" style:font-size-complex="11pt" fo:font-weight="bold" style:font-weight-asian="bold"/>
    </style:style>
    <style:style style:name="T467_39" style:family="text">
      <style:text-properties fo:font-size="11pt" style:font-size-asian="11pt" style:font-name-complex="Arial" style:font-size-complex="11pt" fo:font-weight="bold" style:font-weight-asian="bold"/>
    </style:style>
    <style:style style:name="T467_40" style:family="text">
      <style:text-properties fo:font-size="11pt" style:font-size-asian="11pt" style:font-name-complex="Arial" style:font-size-complex="11pt" fo:font-weight="bold" style:font-weight-asian="bold"/>
    </style:style>
    <style:style style:name="T467_41" style:family="text">
      <style:text-properties fo:font-size="11pt" style:font-size-asian="11pt" style:font-name-complex="Arial" style:font-size-complex="11pt" fo:font-weight="bold" style:font-weight-asian="bold"/>
    </style:style>
    <style:style style:name="T467_42" style:family="text">
      <style:text-properties fo:font-size="11pt" style:font-size-asian="11pt" style:font-name-complex="Arial" style:font-size-complex="11pt"/>
    </style:style>
    <style:style style:name="T467_43" style:family="text">
      <style:text-properties fo:font-size="11pt" style:font-size-asian="11pt" style:font-name-complex="Arial" style:font-size-complex="11pt"/>
    </style:style>
    <style:style style:name="T467_44" style:family="text">
      <style:text-properties fo:font-size="11pt" style:font-size-asian="11pt" style:font-name-complex="Arial" style:font-size-complex="11pt"/>
    </style:style>
    <style:style style:name="T467_45" style:family="text">
      <style:text-properties fo:font-size="11pt" style:font-size-asian="11pt" style:font-name-complex="Arial" style:font-size-complex="11pt"/>
    </style:style>
    <style:style style:name="T467_46" style:family="text">
      <style:text-properties fo:font-size="11pt" style:font-size-asian="11pt" style:font-name-complex="Arial" style:font-size-complex="11pt"/>
    </style:style>
    <style:style style:name="T467_47" style:family="text">
      <style:text-properties fo:font-size="11pt" style:font-size-asian="11pt" style:font-name-complex="Arial" style:font-size-complex="11pt"/>
    </style:style>
    <style:style style:name="T467_48" style:family="text" style:parent-style-name="List_20_Paragraph">
      <style:text-properties fo:font-size="11pt" style:font-size-asian="11pt" style:font-name-complex="Arial" style:font-size-complex="11pt"/>
    </style:style>
    <style:style style:name="P468" style:family="paragraph" style:parent-style-name="Footnote_20_text"/>
    <style:style style:name="T468_1" style:family="text">
      <style:text-properties fo:font-size="8pt" style:font-size-asian="8pt" style:font-size-complex="8pt"/>
    </style:style>
    <style:style style:name="T468_2" style:family="text">
      <style:text-properties fo:font-size="11pt" style:font-size-asian="11pt" style:font-name-complex="Arial" style:font-size-complex="11pt"/>
    </style:style>
    <style:style style:name="T468_3" style:family="text">
      <style:text-properties fo:font-size="11pt" style:font-size-asian="11pt" style:font-name-complex="Arial" style:font-size-complex="11pt"/>
    </style:style>
    <style:style style:name="T468_4" style:family="text">
      <style:text-properties fo:font-size="11pt" style:font-size-asian="11pt" style:font-name-complex="Arial" style:font-size-complex="11pt"/>
    </style:style>
    <style:style style:name="T468_5" style:family="text">
      <style:text-properties fo:font-size="11pt" style:font-size-asian="11pt" style:font-name-complex="Arial" style:font-size-complex="11pt"/>
    </style:style>
    <style:style style:name="T468_6" style:family="text">
      <style:text-properties fo:font-size="11pt" style:font-size-asian="11pt" style:font-name-complex="Arial" style:font-size-complex="11pt"/>
    </style:style>
    <style:style style:name="T468_7" style:family="text">
      <style:text-properties fo:font-size="11pt" style:font-size-asian="11pt" style:font-name-complex="Arial" style:font-size-complex="11pt"/>
    </style:style>
    <style:style style:name="T468_8" style:family="text">
      <style:text-properties fo:font-size="11pt" style:font-size-asian="11pt" style:font-name-complex="Arial" style:font-size-complex="11pt"/>
    </style:style>
    <style:style style:name="T468_9" style:family="text">
      <style:text-properties fo:font-size="11pt" style:font-size-asian="11pt" style:font-name-complex="Arial" style:font-size-complex="11pt"/>
    </style:style>
    <style:style style:name="T468_10" style:family="text">
      <style:text-properties fo:font-size="11pt" style:font-size-asian="11pt" style:font-name-complex="Arial" style:font-size-complex="11pt"/>
    </style:style>
    <style:style style:name="T468_11" style:family="text">
      <style:text-properties fo:font-size="11pt" style:font-size-asian="11pt" style:font-name-complex="Arial" style:font-size-complex="11pt"/>
    </style:style>
    <style:style style:name="T468_12" style:family="text">
      <style:text-properties fo:font-size="11pt" style:font-size-asian="11pt" style:font-name-complex="Arial" style:font-size-complex="11pt"/>
    </style:style>
    <style:style style:name="T468_13" style:family="text">
      <style:text-properties fo:font-size="11pt" style:font-size-asian="11pt" style:font-name-complex="Arial" style:font-size-complex="11pt"/>
    </style:style>
    <style:style style:name="T468_14" style:family="text">
      <style:text-properties fo:font-size="11pt" style:font-size-asian="11pt" style:font-name-complex="Arial" style:font-size-complex="11pt"/>
    </style:style>
    <style:style style:name="T468_15" style:family="text">
      <style:text-properties fo:font-size="11pt" style:font-size-asian="11pt" style:font-name-complex="Arial" style:font-size-complex="11pt"/>
    </style:style>
    <style:style style:name="T468_16" style:family="text">
      <style:text-properties fo:font-size="11pt" style:font-size-asian="11pt" style:font-name-complex="Arial" style:font-size-complex="11pt"/>
    </style:style>
    <style:style style:name="P469" style:family="paragraph" style:parent-style-name="Normal"/>
    <style:style style:name="T469_1" style:family="text">
      <style:text-properties fo:font-size="11pt" style:font-size-asian="11pt" style:font-name-complex="Arial" style:font-size-complex="11pt" fo:font-weight="bold" style:font-weight-asian="bold"/>
    </style:style>
    <style:style style:name="P47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471" style:family="paragraph" style:parent-style-name="Normal">
      <style:paragraph-properties fo:text-align="justify"/>
    </style:style>
    <style:style style:name="T47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72" style:family="paragraph" style:parent-style-name="List_20_Paragraph">
      <style:paragraph-properties fo:text-align="justify" fo:margin-left="0cm"/>
    </style:style>
    <style:style style:name="T472_1" style:family="text">
      <style:text-properties fo:font-size="11pt" style:font-size-asian="11pt" style:font-name-complex="Arial" style:font-size-complex="11pt"/>
    </style:style>
    <style:style style:name="T472_2" style:family="text">
      <style:text-properties fo:font-size="11pt" style:font-size-asian="11pt" style:font-name-complex="Arial" style:font-size-complex="11pt"/>
    </style:style>
    <style:style style:name="T472_3" style:family="text">
      <style:text-properties fo:font-size="11pt" style:font-size-asian="11pt" style:font-name-complex="Arial" style:font-size-complex="11pt"/>
    </style:style>
    <style:style style:name="T472_4" style:family="text">
      <style:text-properties fo:font-size="11pt" style:font-size-asian="11pt" style:font-name-complex="Arial" style:font-size-complex="11pt"/>
    </style:style>
    <style:style style:name="T472_5" style:family="text">
      <style:text-properties fo:font-size="11pt" style:font-size-asian="11pt" style:font-name-complex="Arial" style:font-size-complex="11pt"/>
    </style:style>
    <style:style style:name="T472_6" style:family="text">
      <style:text-properties fo:font-size="11pt" style:font-size-asian="11pt" style:font-name-complex="Arial" style:font-size-complex="11pt"/>
    </style:style>
    <style:style style:name="T472_7" style:family="text">
      <style:text-properties fo:font-size="11pt" style:font-size-asian="11pt" style:font-name-complex="Arial" style:font-size-complex="11pt"/>
    </style:style>
    <style:style style:name="T472_8" style:family="text">
      <style:text-properties fo:font-size="11pt" style:font-size-asian="11pt" style:font-name-complex="Arial" style:font-size-complex="11pt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7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4_1" style:family="text">
      <style:text-properties fo:font-size="11pt" style:font-size-asian="11pt" style:font-name-complex="Arial" style:font-size-complex="11pt"/>
    </style:style>
    <style:style style:name="T474_2" style:family="text">
      <style:text-properties fo:font-size="11pt" style:font-size-asian="11pt" style:font-name-complex="Arial" style:font-size-complex="11pt"/>
    </style:style>
    <style:style style:name="T474_3" style:family="text">
      <style:text-properties fo:font-size="11pt" style:font-size-asian="11pt" style:font-name-complex="Arial" style:font-size-complex="11pt"/>
    </style:style>
    <style:style style:name="T474_4" style:family="text">
      <style:text-properties fo:font-size="11pt" style:font-size-asian="11pt" style:font-name-complex="Arial" style:font-size-complex="11pt"/>
    </style:style>
    <style:style style:name="P47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5_1" style:family="text">
      <style:text-properties fo:font-size="11pt" style:font-size-asian="11pt" style:font-name-complex="Arial" style:font-size-complex="11pt"/>
    </style:style>
    <style:style style:name="T475_2" style:family="text">
      <style:text-properties fo:font-size="11pt" style:font-size-asian="11pt" style:font-name-complex="Arial" style:font-size-complex="11pt"/>
    </style:style>
    <style:style style:name="T475_3" style:family="text">
      <style:text-properties fo:font-size="11pt" style:font-size-asian="11pt" style:font-name-complex="Arial" style:font-size-complex="11pt"/>
    </style:style>
    <style:style style:name="P476" style:family="paragraph" style:parent-style-name="List_20_Paragraph">
      <style:paragraph-properties fo:text-align="justify" fo:margin-left="0.635cm"/>
      <style:text-properties fo:font-size="11pt" style:font-size-asian="11pt" style:font-name-complex="Arial" style:font-size-complex="11pt" style:text-underline-style="solid" style:text-underline-color="font-color"/>
    </style:style>
    <style:style style:name="P477" style:family="paragraph" style:parent-style-name="List_20_Paragraph">
      <style:paragraph-properties fo:text-align="justify" fo:margin-left="0cm"/>
    </style:style>
    <style:style style:name="T477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78" style:family="paragraph" style:parent-style-name="List_20_Paragraph">
      <style:text-properties fo:font-size="11pt" style:font-size-asian="11pt" style:font-name-complex="Arial" style:font-size-complex="11pt"/>
    </style:style>
    <style:style style:name="T478_1" style:family="text">
      <style:text-properties fo:font-size="11pt" style:font-size-asian="11pt" style:font-name-complex="Arial" style:font-size-complex="11pt"/>
    </style:style>
    <style:style style:name="T478_2" style:family="text">
      <style:text-properties fo:font-size="11pt" style:font-size-asian="11pt" style:font-name-complex="Arial" style:font-size-complex="11pt"/>
    </style:style>
    <style:style style:name="T478_3" style:family="text">
      <style:text-properties fo:font-size="11pt" style:font-size-asian="11pt" style:font-name-complex="Arial" style:font-size-complex="11pt"/>
    </style:style>
    <style:style style:name="T478_4" style:family="text">
      <style:text-properties fo:font-size="11pt" style:font-size-asian="11pt" style:font-name-complex="Arial" style:font-size-complex="11pt"/>
    </style:style>
    <style:style style:name="T478_5" style:family="text">
      <style:text-properties fo:font-size="11pt" style:font-size-asian="11pt" style:font-name-complex="Arial" style:font-size-complex="11pt"/>
    </style:style>
    <style:style style:name="T478_6" style:family="text">
      <style:text-properties fo:font-size="11pt" style:font-size-asian="11pt" style:font-name-complex="Arial" style:font-size-complex="11pt"/>
    </style:style>
    <style:style style:name="T478_7" style:family="text">
      <style:text-properties fo:font-size="11pt" style:font-size-asian="11pt" style:font-name-complex="Arial" style:font-size-complex="11pt"/>
    </style:style>
    <style:style style:name="T478_8" style:family="text">
      <style:text-properties fo:font-size="11pt" style:font-size-asian="11pt" style:font-name-complex="Arial" style:font-size-complex="11pt"/>
    </style:style>
    <style:style style:name="T478_9" style:family="text">
      <style:text-properties fo:font-size="11pt" style:font-size-asian="11pt" style:font-name-complex="Arial" style:font-size-complex="11pt"/>
    </style:style>
    <style:style style:name="T478_10" style:family="text">
      <style:text-properties fo:font-size="11pt" style:font-size-asian="11pt" style:font-name-complex="Arial" style:font-size-complex="11pt"/>
    </style:style>
    <style:style style:name="T478_11" style:family="text">
      <style:text-properties fo:font-size="11pt" style:font-size-asian="11pt" style:font-name-complex="Arial" style:font-size-complex="11pt"/>
    </style:style>
    <style:style style:name="P479" style:family="paragraph" style:parent-style-name="List_20_Paragraph">
      <style:text-properties fo:font-size="11pt" style:font-size-asian="11pt" style:font-name-complex="Arial" style:font-size-complex="11pt"/>
    </style:style>
    <style:style style:name="T479_1" style:family="text">
      <style:text-properties fo:font-size="11pt" style:font-size-asian="11pt" style:font-name-complex="Arial" style:font-size-complex="11pt"/>
    </style:style>
    <style:style style:name="T479_2" style:family="text">
      <style:text-properties fo:font-size="11pt" style:font-size-asian="11pt" style:font-name-complex="Arial" style:font-size-complex="11pt"/>
    </style:style>
    <style:style style:name="T479_3" style:family="text">
      <style:text-properties fo:font-size="11pt" style:font-size-asian="11pt" style:font-name-complex="Arial" style:font-size-complex="11pt"/>
    </style:style>
    <style:style style:name="T479_4" style:family="text">
      <style:text-properties fo:font-size="11pt" style:font-size-asian="11pt" style:font-name-complex="Arial" style:font-size-complex="11pt"/>
    </style:style>
    <style:style style:name="T479_5" style:family="text">
      <style:text-properties fo:font-size="11pt" style:font-size-asian="11pt" style:font-name-complex="Arial" style:font-size-complex="11pt"/>
    </style:style>
    <style:style style:name="T479_6" style:family="text">
      <style:text-properties fo:font-size="11pt" style:font-size-asian="11pt" style:font-name-complex="Arial" style:font-size-complex="11pt"/>
    </style:style>
    <style:style style:name="T479_7" style:family="text">
      <style:text-properties fo:font-size="11pt" style:font-size-asian="11pt" style:font-name-complex="Arial" style:font-size-complex="11pt"/>
    </style:style>
    <style:style style:name="T479_8" style:family="text">
      <style:text-properties fo:font-size="11pt" style:font-size-asian="11pt" style:font-name-complex="Arial" style:font-size-complex="11pt"/>
    </style:style>
    <style:style style:name="T479_9" style:family="text">
      <style:text-properties fo:font-size="11pt" style:font-size-asian="11pt" style:font-name-complex="Arial" style:font-size-complex="11pt"/>
    </style:style>
    <style:style style:name="P480" style:family="paragraph" style:parent-style-name="List_20_Paragraph">
      <style:text-properties fo:font-size="11pt" style:font-size-asian="11pt" style:font-name-complex="Arial" style:font-size-complex="11pt"/>
    </style:style>
    <style:style style:name="T480_1" style:family="text">
      <style:text-properties fo:font-size="11pt" style:font-size-asian="11pt" style:font-name-complex="Arial" style:font-size-complex="11pt"/>
    </style:style>
    <style:style style:name="T480_2" style:family="text">
      <style:text-properties fo:font-size="11pt" style:font-size-asian="11pt" style:font-name-complex="Arial" style:font-size-complex="11pt"/>
    </style:style>
    <style:style style:name="T480_3" style:family="text">
      <style:text-properties fo:font-size="11pt" style:font-size-asian="11pt" style:font-name-complex="Arial" style:font-size-complex="11pt"/>
    </style:style>
    <style:style style:name="T480_4" style:family="text">
      <style:text-properties fo:font-size="11pt" style:font-size-asian="11pt" style:font-name-complex="Arial" style:font-size-complex="11pt"/>
    </style:style>
    <style:style style:name="T480_5" style:family="text">
      <style:text-properties fo:font-size="11pt" style:font-size-asian="11pt" style:font-name-complex="Arial" style:font-size-complex="11pt"/>
    </style:style>
    <style:style style:name="T480_6" style:family="text">
      <style:text-properties fo:font-size="11pt" style:font-size-asian="11pt" style:font-name-complex="Arial" style:font-size-complex="11pt"/>
    </style:style>
    <style:style style:name="T480_7" style:family="text">
      <style:text-properties fo:font-size="11pt" style:font-size-asian="11pt" style:font-name-complex="Arial" style:font-size-complex="11pt"/>
    </style:style>
    <style:style style:name="T480_8" style:family="text">
      <style:text-properties fo:font-size="11pt" style:font-size-asian="11pt" style:font-name-complex="Arial" style:font-size-complex="11pt"/>
    </style:style>
    <style:style style:name="T480_9" style:family="text">
      <style:text-properties fo:font-size="11pt" style:font-size-asian="11pt" style:font-name-complex="Arial" style:font-size-complex="11pt"/>
    </style:style>
    <style:style style:name="T480_10" style:family="text">
      <style:text-properties fo:font-size="11pt" style:font-size-asian="11pt" style:font-name-complex="Arial" style:font-size-complex="11pt"/>
    </style:style>
    <style:style style:name="P481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margin-bottom="0.212cm" fo:padding-left="0.212cm" fo:border-left="#000000 0.018cm solid" fo:padding-right="0.141cm" fo:border-right="#000000 0.018cm solid"/>
    </style:style>
    <style:style style:name="T481_1" style:family="text">
      <style:text-properties fo:font-style="normal" style:font-style-asian="normal" fo:font-size="11pt" style:font-size-asian="11pt" style:font-name-complex="Arial" style:font-size-complex="11pt"/>
    </style:style>
    <style:style style:name="P482" style:family="paragraph" style:parent-style-name="List_20_Paragraph">
      <style:paragraph-properties fo:margin-left="0cm">
        <style:tab-stops>
          <style:tab-stop style:type="left" style:leader-style="none" style:position="2.152cm"/>
        </style:tab-stops>
      </style:paragraph-properties>
    </style:style>
    <style:style style:name="T482_1" style:family="text">
      <style:text-properties fo:font-size="11pt" style:font-size-asian="11pt" style:font-name-complex="Arial" style:font-size-complex="11pt"/>
    </style:style>
    <style:style style:name="T482_2" style:family="text">
      <style:text-properties fo:font-size="11pt" style:font-size-asian="11pt" style:font-name-complex="Arial" style:font-size-complex="11pt"/>
    </style:style>
    <style:style style:name="T482_3" style:family="text">
      <style:text-properties fo:font-size="11pt" style:font-size-asian="11pt" style:font-name-complex="Arial" style:font-size-complex="11pt"/>
    </style:style>
    <style:style style:name="T482_4" style:family="text">
      <style:text-properties fo:font-size="11pt" style:font-size-asian="11pt" style:font-name-complex="Arial" style:font-size-complex="11pt"/>
    </style:style>
    <style:style style:name="T482_5" style:family="text">
      <style:text-properties fo:font-size="11pt" style:font-size-asian="11pt" style:font-name-complex="Arial" style:font-size-complex="11pt"/>
    </style:style>
    <style:style style:name="T482_6" style:family="text">
      <style:text-properties fo:font-size="11pt" style:font-size-asian="11pt" style:font-name-complex="Arial" style:font-size-complex="11pt"/>
    </style:style>
    <style:style style:name="T482_7" style:family="text">
      <style:text-properties fo:font-size="11pt" style:font-size-asian="11pt" style:font-name-complex="Arial" style:font-size-complex="11pt"/>
    </style:style>
    <style:style style:name="T482_8" style:family="text">
      <style:text-properties fo:font-size="11pt" style:font-size-asian="11pt" style:font-name-complex="Arial" style:font-size-complex="11pt"/>
    </style:style>
    <style:style style:name="T482_9" style:family="text">
      <style:text-properties fo:font-size="11pt" style:font-size-asian="11pt" style:font-name-complex="Arial" style:font-size-complex="11pt"/>
    </style:style>
    <style:style style:name="T482_10" style:family="text">
      <style:text-properties fo:font-size="11pt" style:font-size-asian="11pt" style:font-name-complex="Arial" style:font-size-complex="11pt"/>
    </style:style>
    <style:style style:name="T482_11" style:family="text">
      <style:text-properties fo:font-size="11pt" style:font-size-asian="11pt" style:font-name-complex="Arial" style:font-size-complex="11pt"/>
    </style:style>
    <style:style style:name="T482_12" style:family="text">
      <style:text-properties fo:font-size="11pt" style:font-size-asian="11pt" style:font-name-complex="Arial" style:font-size-complex="11pt"/>
    </style:style>
    <style:style style:name="T482_13" style:family="text">
      <style:text-properties fo:font-size="11pt" style:font-size-asian="11pt" style:font-name-complex="Arial" style:font-size-complex="11pt"/>
    </style:style>
    <style:style style:name="T482_14" style:family="text">
      <style:text-properties fo:font-size="11pt" style:font-size-asian="11pt" style:font-name-complex="Arial" style:font-size-complex="11pt"/>
    </style:style>
    <style:style style:name="T482_15" style:family="text">
      <style:text-properties fo:font-size="11pt" style:font-size-asian="11pt" style:font-name-complex="Arial" style:font-size-complex="11pt"/>
    </style:style>
    <style:style style:name="T482_16" style:family="text">
      <style:text-properties fo:font-size="11pt" style:font-size-asian="11pt" style:font-name-complex="Arial" style:font-size-complex="11pt"/>
    </style:style>
    <style:style style:name="T482_17" style:family="text">
      <style:text-properties fo:font-size="11pt" style:font-size-asian="11pt" style:font-name-complex="Arial" style:font-size-complex="11pt"/>
    </style:style>
    <style:style style:name="T482_18" style:family="text">
      <style:text-properties fo:font-size="11pt" style:font-size-asian="11pt" style:font-name-complex="Arial" style:font-size-complex="11pt"/>
    </style:style>
    <style:style style:name="T482_19" style:family="text">
      <style:text-properties fo:font-size="11pt" style:font-size-asian="11pt" style:font-name-complex="Arial" style:font-size-complex="11pt"/>
    </style:style>
    <style:style style:name="T482_20" style:family="text">
      <style:text-properties fo:font-size="11pt" style:font-size-asian="11pt" style:font-name-complex="Arial" style:font-size-complex="11pt"/>
    </style:style>
    <style:style style:name="T482_21" style:family="text">
      <style:text-properties fo:font-size="11pt" style:font-size-asian="11pt" style:font-name-complex="Arial" style:font-size-complex="11pt"/>
    </style:style>
    <style:style style:name="T482_22" style:family="text">
      <style:text-properties fo:font-size="11pt" style:font-size-asian="11pt" style:font-name-complex="Arial" style:font-size-complex="11pt"/>
    </style:style>
    <style:style style:name="T482_23" style:family="text">
      <style:text-properties fo:font-size="11pt" style:font-size-asian="11pt" style:font-name-complex="Arial" style:font-size-complex="11pt"/>
    </style:style>
    <style:style style:name="T482_24" style:family="text">
      <style:text-properties fo:font-size="11pt" style:font-size-asian="11pt" style:font-name-complex="Arial" style:font-size-complex="11pt"/>
    </style:style>
    <style:style style:name="T482_25" style:family="text">
      <style:text-properties fo:font-size="11pt" style:font-size-asian="11pt" style:font-name-complex="Arial" style:font-size-complex="11pt"/>
    </style:style>
    <style:style style:name="T482_26" style:family="text">
      <style:text-properties fo:font-size="11pt" style:font-size-asian="11pt" style:font-name-complex="Arial" style:font-size-complex="11pt"/>
    </style:style>
    <style:style style:name="T482_27" style:family="text">
      <style:text-properties fo:font-size="11pt" style:font-size-asian="11pt" style:font-name-complex="Arial" style:font-size-complex="11pt"/>
    </style:style>
    <style:style style:name="T482_28" style:family="text">
      <style:text-properties fo:font-size="11pt" style:font-size-asian="11pt" style:font-name-complex="Arial" style:font-size-complex="11pt"/>
    </style:style>
    <style:style style:name="T482_29" style:family="text">
      <style:text-properties fo:font-size="11pt" style:font-size-asian="11pt" style:font-name-complex="Arial" style:font-size-complex="11pt"/>
    </style:style>
    <style:style style:name="T482_30" style:family="text">
      <style:text-properties fo:font-size="11pt" style:font-size-asian="11pt" style:font-name-complex="Arial" style:font-size-complex="11pt"/>
    </style:style>
    <style:style style:name="T482_31" style:family="text">
      <style:text-properties fo:font-size="11pt" style:font-size-asian="11pt" style:font-name-complex="Arial" style:font-size-complex="11pt"/>
    </style:style>
    <style:style style:name="T482_32" style:family="text">
      <style:text-properties fo:font-size="11pt" style:font-size-asian="11pt" style:font-name-complex="Arial" style:font-size-complex="11pt"/>
    </style:style>
    <style:style style:name="P483" style:family="paragraph" style:parent-style-name="List_20_Paragraph">
      <style:paragraph-properties fo:margin-left="0cm">
        <style:tab-stops>
          <style:tab-stop style:type="left" style:leader-style="none" style:position="2.152cm"/>
        </style:tab-stops>
      </style:paragraph-properties>
      <style:text-properties fo:font-size="11pt" style:font-size-asian="11pt" style:font-name-complex="Arial" style:font-size-complex="11pt"/>
    </style:style>
    <style:style style:name="P484" style:family="paragraph" style:parent-style-name="List_20_Paragraph">
      <style:paragraph-properties fo:margin-left="0cm">
        <style:tab-stops>
          <style:tab-stop style:type="left" style:leader-style="none" style:position="2.152cm"/>
        </style:tab-stops>
      </style:paragraph-properties>
    </style:style>
    <style:style style:name="T484_1" style:family="text">
      <style:text-properties fo:font-size="11pt" style:font-size-asian="11pt" style:font-name-complex="Arial" style:font-size-complex="11pt"/>
    </style:style>
    <style:style style:name="T484_2" style:family="text">
      <style:text-properties fo:font-size="11pt" style:font-size-asian="11pt" style:font-name-complex="Arial" style:font-size-complex="11pt"/>
    </style:style>
    <style:style style:name="T484_3" style:family="text">
      <style:text-properties fo:font-size="11pt" style:font-size-asian="11pt" style:font-name-complex="Arial" style:font-size-complex="11pt"/>
    </style:style>
    <style:style style:name="T484_4" style:family="text">
      <style:text-properties fo:font-size="11pt" style:font-size-asian="11pt" style:font-name-complex="Arial" style:font-size-complex="11pt"/>
    </style:style>
    <style:style style:name="T484_5" style:family="text">
      <style:text-properties fo:font-size="11pt" style:font-size-asian="11pt" style:font-name-complex="Arial" style:font-size-complex="11pt"/>
    </style:style>
    <style:style style:name="T484_6" style:family="text">
      <style:text-properties fo:font-size="11pt" style:font-size-asian="11pt" style:font-name-complex="Arial" style:font-size-complex="11pt"/>
    </style:style>
    <style:style style:name="T484_7" style:family="text">
      <style:text-properties fo:font-size="11pt" style:font-size-asian="11pt" style:font-name-complex="Arial" style:font-size-complex="11pt"/>
    </style:style>
    <style:style style:name="T484_8" style:family="text">
      <style:text-properties fo:font-size="11pt" style:font-size-asian="11pt" style:font-name-complex="Arial" style:font-size-complex="11pt"/>
    </style:style>
    <style:style style:name="T484_9" style:family="text">
      <style:text-properties fo:font-size="11pt" style:font-size-asian="11pt" style:font-name-complex="Arial" style:font-size-complex="11pt"/>
    </style:style>
    <style:style style:name="T484_10" style:family="text">
      <style:text-properties fo:font-size="11pt" style:font-size-asian="11pt" style:font-name-complex="Arial" style:font-size-complex="11pt"/>
    </style:style>
    <style:style style:name="T484_11" style:family="text">
      <style:text-properties fo:font-size="11pt" style:font-size-asian="11pt" style:font-name-complex="Arial" style:font-size-complex="11pt"/>
    </style:style>
    <style:style style:name="T484_12" style:family="text">
      <style:text-properties fo:font-size="11pt" style:font-size-asian="11pt" style:font-name-complex="Arial" style:font-size-complex="11pt"/>
    </style:style>
    <style:style style:name="Table15" style:family="table">
      <style:table-properties table:align="left" style:width="15.903cm" fo:margin-left="0cm"/>
    </style:style>
    <style:style style:name="Column49" style:family="table-column">
      <style:table-column-properties style:column-width="11.744cm"/>
    </style:style>
    <style:style style:name="Column50" style:family="table-column">
      <style:table-column-properties style:column-width="4.159cm"/>
    </style:style>
    <style:style style:name="Row79" style:family="table-row"/>
    <style:style style:name="Cell2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8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0" style:family="table-row"/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8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1" style:family="table-row"/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2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3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4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5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>
        <style:tab-stops>
          <style:tab-stop style:type="left" style:leader-style="none" style:position="2.152cm"/>
        </style:tab-stops>
      </style:paragraph-properties>
    </style:style>
    <style:style style:name="T4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99" style:family="paragraph" style:parent-style-name="List_20_Paragraph">
      <style:paragraph-properties fo:margin-left="0cm">
        <style:tab-stops>
          <style:tab-stop style:type="left" style:leader-style="none" style:position="2.152cm"/>
        </style:tab-stops>
      </style:paragraph-properties>
      <style:text-properties fo:font-size="11pt" style:font-size-asian="11pt" style:font-name-complex="Arial" style:font-size-complex="11pt"/>
    </style:style>
    <style:style style:name="P500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margin-bottom="0.212cm" fo:padding-left="0.212cm" fo:border-left="#000000 0.018cm solid" fo:padding-right="0.141cm" fo:border-right="#000000 0.018cm solid"/>
    </style:style>
    <style:style style:name="T500_1" style:family="text">
      <style:text-properties fo:font-style="normal" style:font-style-asian="normal" fo:font-size="11pt" style:font-size-asian="11pt" style:font-name-complex="Arial" style:font-size-complex="11pt"/>
    </style:style>
    <style:style style:name="T500_2" style:family="text">
      <style:text-properties fo:font-style="normal" style:font-style-asian="normal" fo:font-size="11pt" style:font-size-asian="11pt" style:font-name-complex="Arial" style:font-size-complex="11pt"/>
    </style:style>
    <style:style style:name="P501" style:family="paragraph" style:parent-style-name="Normal">
      <style:text-properties fo:font-size="11pt" style:font-size-asian="11pt" style:font-name-complex="Arial" style:font-size-complex="11pt"/>
    </style:style>
    <style:style style:name="P502" style:family="paragraph" style:parent-style-name="List_20_Paragraph">
      <style:paragraph-properties fo:margin-left="0cm"/>
    </style:style>
    <style:style style:name="T502_1" style:family="text">
      <style:text-properties fo:color="#000000" fo:font-size="11pt" style:font-size-asian="11pt" style:font-name-complex="Arial" style:font-size-complex="11pt"/>
    </style:style>
    <style:style style:name="P503" style:family="paragraph" style:parent-style-name="List_20_Paragraph"/>
    <style:style style:name="T503_1" style:family="text">
      <style:text-properties fo:color="#000000" fo:font-size="11pt" style:font-size-asian="11pt" style:font-name-complex="Arial" style:font-size-complex="11pt"/>
    </style:style>
    <style:style style:name="T503_2" style:family="text">
      <style:text-properties fo:color="#000000" fo:font-size="11pt" style:font-size-asian="11pt" style:font-name-complex="Arial" style:font-size-complex="11pt"/>
    </style:style>
    <style:style style:name="T503_3" style:family="text">
      <style:text-properties fo:color="#000000" fo:font-size="11pt" style:font-size-asian="11pt" style:font-name-complex="Arial" style:font-size-complex="11pt"/>
    </style:style>
    <style:style style:name="P504" style:family="paragraph" style:parent-style-name="List_20_Paragraph"/>
    <style:style style:name="T504_1" style:family="text">
      <style:text-properties fo:color="#000000" fo:font-size="11pt" style:font-size-asian="11pt" style:font-name-complex="Arial" style:font-size-complex="11pt"/>
    </style:style>
    <style:style style:name="T504_2" style:family="text">
      <style:text-properties fo:color="#000000" fo:font-size="11pt" style:font-size-asian="11pt" style:font-name-complex="Arial" style:font-size-complex="11pt"/>
    </style:style>
    <style:style style:name="T504_3" style:family="text">
      <style:text-properties fo:color="#000000" fo:font-size="11pt" style:font-size-asian="11pt" style:font-name-complex="Arial" style:font-size-complex="11pt"/>
    </style:style>
    <style:style style:name="P505" style:family="paragraph" style:parent-style-name="List_20_Paragraph"/>
    <style:style style:name="T505_1" style:family="text">
      <style:text-properties fo:color="#000000" fo:font-size="11pt" style:font-size-asian="11pt" style:font-name-complex="Arial" style:font-size-complex="11pt"/>
    </style:style>
    <style:style style:name="T505_2" style:family="text">
      <style:text-properties fo:color="#000000" fo:font-size="11pt" style:font-size-asian="11pt" style:font-name-complex="Arial" style:font-size-complex="11pt"/>
    </style:style>
    <style:style style:name="T505_3" style:family="text">
      <style:text-properties fo:color="#000000" fo:font-size="11pt" style:font-size-asian="11pt" style:font-name-complex="Arial" style:font-size-complex="11pt"/>
    </style:style>
    <style:style style:name="P506" style:family="paragraph" style:parent-style-name="List_20_Paragraph"/>
    <style:style style:name="T506_1" style:family="text">
      <style:text-properties fo:color="#000000" fo:font-size="11pt" style:font-size-asian="11pt" style:font-name-complex="Arial" style:font-size-complex="11pt"/>
    </style:style>
    <style:style style:name="T506_2" style:family="text">
      <style:text-properties fo:color="#000000" fo:font-size="11pt" style:font-size-asian="11pt" style:font-name-complex="Arial" style:font-size-complex="11pt"/>
    </style:style>
    <style:style style:name="T506_3" style:family="text">
      <style:text-properties fo:color="#000000" fo:font-size="11pt" style:font-size-asian="11pt" style:font-name-complex="Arial" style:font-size-complex="11pt"/>
    </style:style>
    <style:style style:name="P507" style:family="paragraph" style:parent-style-name="List_20_Paragraph"/>
    <style:style style:name="T507_1" style:family="text">
      <style:text-properties fo:color="#000000" fo:font-size="11pt" style:font-size-asian="11pt" style:font-name-complex="Arial" style:font-size-complex="11pt"/>
    </style:style>
    <style:style style:name="T507_2" style:family="text">
      <style:text-properties fo:color="#000000" fo:font-size="11pt" style:font-size-asian="11pt" style:font-name-complex="Arial" style:font-size-complex="11pt"/>
    </style:style>
    <style:style style:name="T507_3" style:family="text">
      <style:text-properties fo:color="#000000" fo:font-size="11pt" style:font-size-asian="11pt" style:font-name-complex="Arial" style:font-size-complex="11pt"/>
    </style:style>
    <style:style style:name="P508" style:family="paragraph" style:parent-style-name="Normal"/>
    <style:style style:name="T508_1" style:family="text">
      <style:text-properties fo:color="#000000" fo:font-size="11pt" style:font-name-asian="Arial" style:font-size-asian="11pt" style:font-name-complex="Arial" style:font-size-complex="11pt"/>
    </style:style>
    <style:style style:name="T508_2" style:family="text">
      <style:text-properties fo:color="#000000" fo:font-size="11pt" style:font-name-asian="Arial" style:font-size-asian="11pt" style:font-name-complex="Arial" style:font-size-complex="11pt"/>
    </style:style>
    <style:style style:name="T508_3" style:family="text">
      <style:text-properties fo:color="#000000" fo:font-size="11pt" style:font-name-asian="Arial" style:font-size-asian="11pt" style:font-name-complex="Arial" style:font-size-complex="11pt"/>
    </style:style>
    <style:style style:name="T508_4" style:family="text">
      <style:text-properties fo:color="#000000" fo:font-size="11pt" style:font-name-asian="Arial" style:font-size-asian="11pt" style:font-name-complex="Arial" style:font-size-complex="11pt"/>
    </style:style>
    <style:style style:name="T508_5" style:family="text">
      <style:text-properties fo:color="#000000" fo:font-size="11pt" style:font-name-asian="Arial" style:font-size-asian="11pt" style:font-name-complex="Arial" style:font-size-complex="11pt"/>
    </style:style>
    <style:style style:name="T508_6" style:family="text">
      <style:text-properties fo:color="#000000" fo:font-size="11pt" style:font-name-asian="Arial" style:font-size-asian="11pt" style:font-name-complex="Arial" style:font-size-complex="11pt"/>
    </style:style>
    <style:style style:name="P509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510" style:family="paragraph" style:parent-style-name="Normal"/>
    <style:style style:name="T510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11" style:family="paragraph" style:parent-style-name="Normal"/>
    <style:style style:name="T511_1" style:family="text">
      <style:text-properties fo:color="#000000" fo:font-size="11pt" style:font-size-asian="11pt" style:font-name-complex="Arial" style:font-size-complex="11pt"/>
    </style:style>
    <style:style style:name="T511_2" style:family="text">
      <style:text-properties fo:color="#000000" fo:font-size="11pt" style:font-size-asian="11pt" style:font-name-complex="Arial" style:font-size-complex="11pt"/>
    </style:style>
    <style:style style:name="P512" style:family="paragraph" style:parent-style-name="List_20_Paragraph">
      <style:text-properties fo:color="#000000" fo:font-size="11pt" style:font-size-asian="11pt" style:font-name-complex="Arial" style:font-size-complex="11pt"/>
    </style:style>
    <style:style style:name="T512_1" style:family="text">
      <style:text-properties fo:color="#000000" fo:font-size="11pt" style:font-size-asian="11pt" style:font-name-complex="Arial" style:font-size-complex="11pt"/>
    </style:style>
    <style:style style:name="T512_2" style:family="text">
      <style:text-properties fo:color="#000000" fo:font-size="11pt" style:font-size-asian="11pt" style:font-name-complex="Arial" style:font-size-complex="11pt"/>
    </style:style>
    <style:style style:name="T512_3" style:family="text">
      <style:text-properties fo:color="#000000" fo:font-size="11pt" style:font-size-asian="11pt" style:font-name-complex="Arial" style:font-size-complex="11pt"/>
    </style:style>
    <style:style style:name="T512_4" style:family="text">
      <style:text-properties fo:color="#000000" fo:font-size="11pt" style:font-size-asian="11pt" style:font-name-complex="Arial" style:font-size-complex="11pt"/>
    </style:style>
    <style:style style:name="T512_5" style:family="text">
      <style:text-properties fo:color="#000000" fo:font-size="11pt" style:font-size-asian="11pt" style:font-name-complex="Arial" style:font-size-complex="11pt"/>
    </style:style>
    <style:style style:name="T512_6" style:family="text">
      <style:text-properties fo:color="#000000" fo:font-size="11pt" style:font-size-asian="11pt" style:font-name-complex="Arial" style:font-size-complex="11pt"/>
    </style:style>
    <style:style style:name="T512_7" style:family="text">
      <style:text-properties fo:color="#000000" fo:font-size="11pt" style:font-size-asian="11pt" style:font-name-complex="Arial" style:font-size-complex="11pt"/>
    </style:style>
    <style:style style:name="P513" style:family="paragraph" style:parent-style-name="List_20_Paragraph">
      <style:text-properties fo:color="#000000" fo:font-size="11pt" style:font-size-asian="11pt" style:font-name-complex="Arial" style:font-size-complex="11pt"/>
    </style:style>
    <style:style style:name="T513_1" style:family="text">
      <style:text-properties fo:color="#000000" fo:font-size="11pt" style:font-size-asian="11pt" style:font-name-complex="Arial" style:font-size-complex="11pt"/>
    </style:style>
    <style:style style:name="T513_2" style:family="text">
      <style:text-properties fo:color="#000000" fo:font-size="11pt" style:font-size-asian="11pt" style:font-name-complex="Arial" style:font-size-complex="11pt"/>
    </style:style>
    <style:style style:name="T513_3" style:family="text">
      <style:text-properties fo:color="#000000" fo:font-size="11pt" style:font-size-asian="11pt" style:font-name-complex="Arial" style:font-size-complex="11pt"/>
    </style:style>
    <style:style style:name="T513_4" style:family="text">
      <style:text-properties fo:color="#000000" fo:font-size="11pt" style:font-size-asian="11pt" style:font-name-complex="Arial" style:font-size-complex="11pt"/>
    </style:style>
    <style:style style:name="T513_5" style:family="text">
      <style:text-properties fo:color="#000000" fo:font-size="11pt" style:font-size-asian="11pt" style:font-name-complex="Arial" style:font-size-complex="11pt"/>
    </style:style>
    <style:style style:name="T513_6" style:family="text">
      <style:text-properties fo:color="#000000" fo:font-size="11pt" style:font-size-asian="11pt" style:font-name-complex="Arial" style:font-size-complex="11pt"/>
    </style:style>
    <style:style style:name="T513_7" style:family="text">
      <style:text-properties fo:color="#000000" fo:font-size="11pt" style:font-size-asian="11pt" style:font-name-complex="Arial" style:font-size-complex="11pt"/>
    </style:style>
    <style:style style:name="T513_8" style:family="text">
      <style:text-properties fo:color="#000000" fo:font-size="11pt" style:font-size-asian="11pt" style:font-name-complex="Arial" style:font-size-complex="11pt"/>
    </style:style>
    <style:style style:name="T513_9" style:family="text">
      <style:text-properties fo:color="#000000" fo:font-size="11pt" style:font-size-asian="11pt" style:font-name-complex="Arial" style:font-size-complex="11pt"/>
    </style:style>
    <style:style style:name="T513_10" style:family="text">
      <style:text-properties fo:color="#000000" fo:font-size="11pt" style:font-size-asian="11pt" style:font-name-complex="Arial" style:font-size-complex="11pt"/>
    </style:style>
    <style:style style:name="T513_11" style:family="text">
      <style:text-properties fo:color="#000000" fo:font-size="11pt" style:font-size-asian="11pt" style:font-name-complex="Arial" style:font-size-complex="11pt"/>
    </style:style>
    <style:style style:name="T513_12" style:family="text">
      <style:text-properties fo:color="#000000" fo:font-size="11pt" style:font-size-asian="11pt" style:font-name-complex="Arial" style:font-size-complex="11pt"/>
    </style:style>
    <style:style style:name="T513_13" style:family="text">
      <style:text-properties fo:color="#000000" fo:font-size="11pt" style:font-size-asian="11pt" style:font-name-complex="Arial" style:font-size-complex="11pt"/>
    </style:style>
    <style:style style:name="T513_14" style:family="text">
      <style:text-properties fo:color="#000000" fo:font-size="11pt" style:font-size-asian="11pt" style:font-name-complex="Arial" style:font-size-complex="11pt"/>
    </style:style>
    <style:style style:name="T513_15" style:family="text">
      <style:text-properties fo:color="#000000" fo:font-size="11pt" style:font-size-asian="11pt" style:font-name-complex="Arial" style:font-size-complex="11pt"/>
    </style:style>
    <style:style style:name="T513_16" style:family="text">
      <style:text-properties fo:color="#000000" fo:font-size="11pt" style:font-size-asian="11pt" style:font-name-complex="Arial" style:font-size-complex="11pt"/>
    </style:style>
    <style:style style:name="T513_17" style:family="text">
      <style:text-properties fo:color="#000000" fo:font-size="11pt" style:font-name-asian="Arial" style:font-size-asian="11pt" style:font-name-complex="Arial" style:font-size-complex="11pt"/>
    </style:style>
    <style:style style:name="T513_18" style:family="text">
      <style:text-properties fo:color="#000000" fo:font-size="11pt" style:font-name-asian="Arial" style:font-size-asian="11pt" style:font-name-complex="Arial" style:font-size-complex="11pt"/>
    </style:style>
    <style:style style:name="T513_19" style:family="text">
      <style:text-properties fo:color="#000000" fo:font-size="11pt" style:font-name-asian="Arial" style:font-size-asian="11pt" style:font-name-complex="Arial" style:font-size-complex="11pt"/>
    </style:style>
    <style:style style:name="T513_20" style:family="text">
      <style:text-properties fo:color="#000000" fo:font-size="11pt" style:font-name-asian="Arial" style:font-size-asian="11pt" style:font-name-complex="Arial" style:font-size-complex="11pt"/>
    </style:style>
    <style:style style:name="T513_21" style:family="text">
      <style:text-properties fo:color="#000000" fo:font-size="11pt" style:font-name-asian="Arial" style:font-size-asian="11pt" style:font-name-complex="Arial" style:font-size-complex="11pt"/>
    </style:style>
    <style:style style:name="T513_22" style:family="text">
      <style:text-properties fo:color="#000000" fo:font-size="11pt" style:font-name-asian="Arial" style:font-size-asian="11pt" style:font-name-complex="Arial" style:font-size-complex="11pt"/>
    </style:style>
    <style:style style:name="P514" style:family="paragraph" style:parent-style-name="List_20_Paragraph">
      <style:text-properties fo:color="#000000" fo:font-size="11pt" style:font-size-asian="11pt" style:font-name-complex="Arial" style:font-size-complex="11pt"/>
    </style:style>
    <style:style style:name="T514_1" style:family="text">
      <style:text-properties fo:color="#000000" fo:font-size="11pt" style:font-size-asian="11pt" style:font-name-complex="Arial" style:font-size-complex="11pt"/>
    </style:style>
    <style:style style:name="T514_2" style:family="text">
      <style:text-properties fo:color="#000000" fo:font-size="11pt" style:font-size-asian="11pt" style:font-name-complex="Arial" style:font-size-complex="11pt"/>
    </style:style>
    <style:style style:name="T514_3" style:family="text">
      <style:text-properties fo:color="#000000" fo:font-size="11pt" style:font-size-asian="11pt" style:font-name-complex="Arial" style:font-size-complex="11pt"/>
    </style:style>
    <style:style style:name="T514_4" style:family="text">
      <style:text-properties fo:color="#000000" fo:font-size="11pt" style:font-size-asian="11pt" style:font-name-complex="Arial" style:font-size-complex="11pt"/>
    </style:style>
    <style:style style:name="T514_5" style:family="text">
      <style:text-properties fo:color="#000000" fo:font-size="11pt" style:font-size-asian="11pt" style:font-name-complex="Arial" style:font-size-complex="11pt"/>
    </style:style>
    <style:style style:name="T514_6" style:family="text">
      <style:text-properties fo:color="#000000" fo:font-size="11pt" style:font-size-asian="11pt" style:font-name-complex="Arial" style:font-size-complex="11pt"/>
    </style:style>
    <style:style style:name="T514_7" style:family="text">
      <style:text-properties fo:color="#000000" fo:font-size="11pt" style:font-size-asian="11pt" style:font-name-complex="Arial" style:font-size-complex="11pt"/>
    </style:style>
    <style:style style:name="T514_8" style:family="text">
      <style:text-properties fo:color="#000000" fo:font-size="11pt" style:font-size-asian="11pt" style:font-name-complex="Arial" style:font-size-complex="11pt"/>
    </style:style>
    <style:style style:name="T514_9" style:family="text">
      <style:text-properties fo:color="#000000" fo:font-size="11pt" style:font-size-asian="11pt" style:font-name-complex="Arial" style:font-size-complex="11pt"/>
    </style:style>
    <style:style style:name="T514_10" style:family="text">
      <style:text-properties fo:color="#000000" fo:font-size="11pt" style:font-size-asian="11pt" style:font-name-complex="Arial" style:font-size-complex="11pt"/>
    </style:style>
    <style:style style:name="T514_11" style:family="text">
      <style:text-properties fo:color="#000000" fo:font-size="11pt" style:font-size-asian="11pt" style:font-name-complex="Arial" style:font-size-complex="11pt"/>
    </style:style>
    <style:style style:name="T514_12" style:family="text">
      <style:text-properties fo:color="#000000" fo:font-size="11pt" style:font-size-asian="11pt" style:font-name-complex="Arial" style:font-size-complex="11pt"/>
    </style:style>
    <style:style style:name="T514_13" style:family="text">
      <style:text-properties fo:color="#000000" fo:font-size="11pt" style:font-size-asian="11pt" style:font-name-complex="Arial" style:font-size-complex="11pt"/>
    </style:style>
    <style:style style:name="T514_14" style:family="text">
      <style:text-properties fo:color="#000000" fo:font-size="11pt" style:font-size-asian="11pt" style:font-name-complex="Arial" style:font-size-complex="11pt"/>
    </style:style>
    <style:style style:name="P515" style:family="paragraph" style:parent-style-name="List_20_Paragraph">
      <style:text-properties fo:color="#000000" fo:font-size="11pt" style:font-size-asian="11pt" style:font-name-complex="Arial" style:font-size-complex="11pt"/>
    </style:style>
    <style:style style:name="T515_1" style:family="text">
      <style:text-properties fo:color="#000000" fo:font-size="11pt" style:font-name-asian="Arial" style:font-size-asian="11pt" style:font-name-complex="Arial" style:font-size-complex="11pt"/>
    </style:style>
    <style:style style:name="T515_2" style:family="text">
      <style:text-properties fo:color="#000000" fo:font-size="11pt" style:font-name-asian="Arial" style:font-size-asian="11pt" style:font-name-complex="Arial" style:font-size-complex="11pt"/>
    </style:style>
    <style:style style:name="T515_3" style:family="text">
      <style:text-properties fo:color="#000000" fo:font-size="11pt" style:font-name-asian="Arial" style:font-size-asian="11pt" style:font-name-complex="Arial" style:font-size-complex="11pt"/>
    </style:style>
    <style:style style:name="T515_4" style:family="text">
      <style:text-properties fo:color="#000000" fo:font-size="11pt" style:font-name-asian="Arial" style:font-size-asian="11pt" style:font-name-complex="Arial" style:font-size-complex="11pt"/>
    </style:style>
    <style:style style:name="T515_5" style:family="text">
      <style:text-properties fo:color="#000000" fo:font-size="11pt" style:font-name-asian="Arial" style:font-size-asian="11pt" style:font-name-complex="Arial" style:font-size-complex="11pt"/>
    </style:style>
    <style:style style:name="T515_6" style:family="text">
      <style:text-properties fo:color="#000000" fo:font-size="11pt" style:font-name-asian="Arial" style:font-size-asian="11pt" style:font-name-complex="Arial" style:font-size-complex="11pt"/>
    </style:style>
    <style:style style:name="T515_7" style:family="text">
      <style:text-properties fo:color="#000000" fo:font-size="11pt" style:font-name-asian="Arial" style:font-size-asian="11pt" style:font-name-complex="Arial" style:font-size-complex="11pt"/>
    </style:style>
    <style:style style:name="T515_8" style:family="text">
      <style:text-properties fo:color="#000000" fo:font-size="11pt" style:font-name-asian="Arial" style:font-size-asian="11pt" style:font-name-complex="Arial" style:font-size-complex="11pt"/>
    </style:style>
    <style:style style:name="P516" style:family="paragraph" style:parent-style-name="Normal"/>
    <style:style style:name="T516_1" style:family="text">
      <style:text-properties fo:color="#000000" fo:font-size="11pt" style:font-size-asian="11pt" style:font-name-complex="Arial" style:font-size-complex="11pt" fo:language="en" fo:language-asian="en" fo:country="US" fo:country-asian="GB" fo:font-weight="bold" style:font-weight-asian="bold" style:text-underline-style="solid" style:text-underline-color="font-color"/>
    </style:style>
    <style:style style:name="P517" style:family="paragraph" style:parent-style-name="List_20_Paragraph">
      <style:paragraph-properties fo:margin-left="0cm"/>
    </style:style>
    <style:style style:name="T517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1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1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7_1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518" style:family="paragraph" style:parent-style-name="List_20_Paragraph">
      <style:text-properties fo:color="#000000" fo:font-size="11pt" style:font-name-asian="Arial" style:font-size-asian="11pt" style:font-name-complex="Arial" style:font-size-complex="11pt" fo:language="en" fo:country="US"/>
    </style:style>
    <style:style style:name="T518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8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8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519" style:family="paragraph" style:parent-style-name="List_20_Paragraph">
      <style:text-properties fo:color="#000000" fo:font-size="11pt" style:font-name-asian="Arial" style:font-size-asian="11pt" style:font-name-complex="Arial" style:font-size-complex="11pt" fo:language="en" fo:country="US"/>
    </style:style>
    <style:style style:name="T519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9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19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520" style:family="paragraph" style:parent-style-name="List_20_Paragraph">
      <style:text-properties fo:color="#000000" fo:font-size="11pt" style:font-name-asian="Arial" style:font-size-asian="11pt" style:font-name-complex="Arial" style:font-size-complex="11pt" fo:language="en" fo:country="US"/>
    </style:style>
    <style:style style:name="T520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20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521" style:family="paragraph" style:parent-style-name="List_20_Paragraph">
      <style:text-properties fo:color="#000000" fo:font-size="11pt" style:font-name-asian="Arial" style:font-size-asian="11pt" style:font-name-complex="Arial" style:font-size-complex="11pt" fo:language="en" fo:country="US"/>
    </style:style>
    <style:style style:name="T521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522" style:family="paragraph" style:parent-style-name="List_20_Paragraph">
      <style:paragraph-properties fo:margin-left="0cm"/>
      <style:text-properties fo:color="#000000" fo:font-size="11pt" style:font-name-asian="Arial" style:font-size-asian="11pt" style:font-name-complex="Arial" style:font-size-complex="11pt" fo:language="en" fo:country="US"/>
    </style:style>
    <style:style style:name="P523" style:family="paragraph" style:parent-style-name="List_20_Paragraph">
      <style:paragraph-properties fo:margin-left="0cm"/>
    </style:style>
    <style:style style:name="T523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23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23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23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523_5" style:family="text">
      <style:text-properties fo:color="#000000" fo:font-size="11pt" style:font-name-asian="Arial" style:font-size-asian="11pt" style:font-name-complex="Arial" style:font-size-complex="11pt"/>
    </style:style>
    <style:style style:name="T523_6" style:family="text">
      <style:text-properties fo:color="#000000" fo:font-size="11pt" style:font-name-asian="Arial" style:font-size-asian="11pt" style:font-name-complex="Arial" style:font-size-complex="11pt"/>
    </style:style>
    <style:style style:name="T523_7" style:family="text">
      <style:text-properties fo:color="#000000" fo:font-size="11pt" style:font-name-asian="Arial" style:font-size-asian="11pt" style:font-name-complex="Arial" style:font-size-complex="11pt"/>
    </style:style>
    <style:style style:name="T523_8" style:family="text">
      <style:text-properties fo:color="#000000" fo:font-size="11pt" style:font-name-asian="Arial" style:font-size-asian="11pt" style:font-name-complex="Arial" style:font-size-complex="11pt"/>
    </style:style>
    <style:style style:name="T523_9" style:family="text">
      <style:text-properties fo:color="#000000" fo:font-size="11pt" style:font-name-asian="Arial" style:font-size-asian="11pt" style:font-name-complex="Arial" style:font-size-complex="11pt"/>
    </style:style>
    <style:style style:name="T523_10" style:family="text">
      <style:text-properties fo:color="#000000" fo:font-size="11pt" style:font-name-asian="Arial" style:font-size-asian="11pt" style:font-name-complex="Arial" style:font-size-complex="11pt"/>
    </style:style>
    <style:style style:name="T523_11" style:family="text">
      <style:text-properties fo:color="#000000" fo:font-size="11pt" style:font-name-asian="Arial" style:font-size-asian="11pt" style:font-name-complex="Arial" style:font-size-complex="11pt"/>
    </style:style>
    <style:style style:name="T523_12" style:family="text">
      <style:text-properties fo:color="#000000" fo:font-size="11pt" style:font-name-asian="Arial" style:font-size-asian="11pt" style:font-name-complex="Arial" style:font-size-complex="11pt"/>
    </style:style>
    <style:style style:name="T523_13" style:family="text">
      <style:text-properties fo:color="#000000" fo:font-size="11pt" style:font-name-asian="Arial" style:font-size-asian="11pt" style:font-name-complex="Arial" style:font-size-complex="11pt"/>
    </style:style>
    <style:style style:name="T523_14" style:family="text">
      <style:text-properties fo:color="#000000" fo:font-size="11pt" style:font-name-asian="Arial" style:font-size-asian="11pt" style:font-name-complex="Arial" style:font-size-complex="11pt"/>
    </style:style>
    <style:style style:name="T523_15" style:family="text">
      <style:text-properties fo:color="#000000" fo:font-size="11pt" style:font-name-asian="Arial" style:font-size-asian="11pt" style:font-name-complex="Arial" style:font-size-complex="11pt"/>
    </style:style>
    <style:style style:name="T523_16" style:family="text">
      <style:text-properties fo:color="#000000" fo:font-size="11pt" style:font-name-asian="Arial" style:font-size-asian="11pt" style:font-name-complex="Arial" style:font-size-complex="11pt"/>
    </style:style>
    <style:style style:name="T523_17" style:family="text">
      <style:text-properties fo:color="#000000" fo:font-size="11pt" style:font-name-asian="Arial" style:font-size-asian="11pt" style:font-name-complex="Arial" style:font-size-complex="11pt"/>
    </style:style>
    <style:style style:name="T523_18" style:family="text">
      <style:text-properties fo:color="#000000" fo:font-size="11pt" style:font-name-asian="Arial" style:font-size-asian="11pt" style:font-name-complex="Arial" style:font-size-complex="11pt"/>
    </style:style>
    <style:style style:name="T523_19" style:family="text">
      <style:text-properties fo:font-style="italic" style:font-style-asian="italic" fo:color="#000000" fo:font-size="11pt" style:font-name-asian="Arial" style:font-size-asian="11pt" style:font-name-complex="Arial" style:font-size-complex="11pt"/>
    </style:style>
    <style:style style:name="T523_20" style:family="text">
      <style:text-properties fo:color="#000000" fo:font-size="11pt" style:font-name-asian="Arial" style:font-size-asian="11pt" style:font-name-complex="Arial" style:font-size-complex="11pt"/>
    </style:style>
    <style:style style:name="T523_21" style:family="text">
      <style:text-properties fo:font-style="italic" style:font-style-asian="italic" fo:color="#000000" fo:font-size="11pt" style:font-name-asian="Arial" style:font-size-asian="11pt" style:font-name-complex="Arial" style:font-size-complex="11pt"/>
    </style:style>
    <style:style style:name="T523_22" style:family="text">
      <style:text-properties fo:color="#000000" fo:font-size="11pt" style:font-name-asian="Arial" style:font-size-asian="11pt" style:font-name-complex="Arial" style:font-size-complex="11pt"/>
    </style:style>
    <style:style style:name="P524" style:family="paragraph" style:parent-style-name="List_20_Paragraph">
      <style:paragraph-properties fo:margin-left="0cm"/>
      <style:text-properties fo:color="#000000" fo:font-size="11pt" style:font-name-asian="Arial" style:font-size-asian="11pt" style:font-name-complex="Arial" style:font-size-complex="11pt"/>
    </style:style>
    <style:style style:name="P525" style:family="paragraph" style:parent-style-name="List_20_Paragraph">
      <style:paragraph-properties fo:margin-left="0cm"/>
    </style:style>
    <style:style style:name="T525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525_2" style:family="text">
      <style:text-properties fo:color="#000000" fo:font-size="11pt" style:font-name-asian="Arial" style:font-size-asian="11pt" style:font-name-complex="Arial" style:font-size-complex="11pt"/>
    </style:style>
    <style:style style:name="P526" style:family="paragraph" style:parent-style-name="List_20_Paragraph">
      <style:paragraph-properties fo:margin-left="0cm"/>
    </style:style>
    <style:style style:name="T526_1" style:family="text">
      <style:text-properties fo:color="#000000" fo:font-size="11pt" style:font-name-asian="Arial" style:font-size-asian="11pt" style:font-name-complex="Arial" style:font-size-complex="11pt"/>
    </style:style>
    <style:style style:name="T526_2" style:family="text">
      <style:text-properties fo:color="#000000" fo:font-size="11pt" style:font-name-asian="Arial" style:font-size-asian="11pt" style:font-name-complex="Arial" style:font-size-complex="11pt"/>
    </style:style>
    <style:style style:name="T526_3" style:family="text">
      <style:text-properties fo:color="#000000" fo:font-size="11pt" style:font-name-asian="Arial" style:font-size-asian="11pt" style:font-name-complex="Arial" style:font-size-complex="11pt"/>
    </style:style>
    <style:style style:name="T526_4" style:family="text">
      <style:text-properties fo:color="#000000" fo:font-size="11pt" style:font-name-asian="Arial" style:font-size-asian="11pt" style:font-name-complex="Arial" style:font-size-complex="11pt"/>
    </style:style>
    <style:style style:name="T526_5" style:family="text">
      <style:text-properties fo:color="#000000" fo:font-size="11pt" style:font-name-asian="Arial" style:font-size-asian="11pt" style:font-name-complex="Arial" style:font-size-complex="11pt"/>
    </style:style>
    <style:style style:name="T526_6" style:family="text">
      <style:text-properties fo:color="#000000" fo:font-size="11pt" style:font-name-asian="Arial" style:font-size-asian="11pt" style:font-name-complex="Arial" style:font-size-complex="11pt"/>
    </style:style>
    <style:style style:name="T526_7" style:family="text">
      <style:text-properties fo:color="#000000" fo:font-size="11pt" style:font-name-asian="Arial" style:font-size-asian="11pt" style:font-name-complex="Arial" style:font-size-complex="11pt"/>
    </style:style>
    <style:style style:name="T526_8" style:family="text">
      <style:text-properties fo:color="#000000" fo:font-size="11pt" style:font-name-asian="Arial" style:font-size-asian="11pt" style:font-name-complex="Arial" style:font-size-complex="11pt"/>
    </style:style>
    <style:style style:name="T526_9" style:family="text">
      <style:text-properties fo:color="#000000" fo:font-size="11pt" style:font-name-asian="Arial" style:font-size-asian="11pt" style:font-name-complex="Arial" style:font-size-complex="11pt"/>
    </style:style>
    <style:style style:name="T526_10" style:family="text">
      <style:text-properties fo:color="#000000" fo:font-size="11pt" style:font-name-asian="Arial" style:font-size-asian="11pt" style:font-name-complex="Arial" style:font-size-complex="11pt"/>
    </style:style>
    <style:style style:name="T526_11" style:family="text">
      <style:text-properties fo:color="#000000" fo:font-size="11pt" style:font-name-asian="Arial" style:font-size-asian="11pt" style:font-name-complex="Arial" style:font-size-complex="11pt"/>
    </style:style>
    <style:style style:name="T526_12" style:family="text">
      <style:text-properties fo:color="#000000" fo:font-size="11pt" style:font-name-asian="Arial" style:font-size-asian="11pt" style:font-name-complex="Arial" style:font-size-complex="11pt"/>
    </style:style>
    <style:style style:name="T526_13" style:family="text">
      <style:text-properties fo:color="#000000" fo:font-size="11pt" style:font-name-asian="Arial" style:font-size-asian="11pt" style:font-name-complex="Arial" style:font-size-complex="11pt"/>
    </style:style>
    <style:style style:name="T526_14" style:family="text">
      <style:text-properties fo:color="#000000" fo:font-size="11pt" style:font-name-asian="Arial" style:font-size-asian="11pt" style:font-name-complex="Arial" style:font-size-complex="11pt"/>
    </style:style>
    <style:style style:name="T526_15" style:family="text">
      <style:text-properties fo:color="#000000" fo:font-size="11pt" style:font-name-asian="Arial" style:font-size-asian="11pt" style:font-name-complex="Arial" style:font-size-complex="11pt"/>
    </style:style>
    <style:style style:name="T526_16" style:family="text">
      <style:text-properties fo:color="#000000" fo:font-size="11pt" style:font-name-asian="Arial" style:font-size-asian="11pt" style:font-name-complex="Arial" style:font-size-complex="11pt"/>
    </style:style>
    <style:style style:name="T526_17" style:family="text">
      <style:text-properties fo:color="#000000" fo:font-size="11pt" style:font-name-asian="Arial" style:font-size-asian="11pt" style:font-name-complex="Arial" style:font-size-complex="11pt"/>
    </style:style>
    <style:style style:name="T526_18" style:family="text">
      <style:text-properties fo:color="#000000" fo:font-size="11pt" style:font-name-asian="Arial" style:font-size-asian="11pt" style:font-name-complex="Arial" style:font-size-complex="11pt"/>
    </style:style>
    <style:style style:name="T526_19" style:family="text">
      <style:text-properties fo:color="#000000" fo:font-size="11pt" style:font-name-asian="Arial" style:font-size-asian="11pt" style:font-name-complex="Arial" style:font-size-complex="11pt"/>
    </style:style>
    <style:style style:name="T526_20" style:family="text">
      <style:text-properties fo:color="#000000" fo:font-size="11pt" style:font-name-asian="Arial" style:font-size-asian="11pt" style:font-name-complex="Arial" style:font-size-complex="11pt"/>
    </style:style>
    <style:style style:name="T526_21" style:family="text">
      <style:text-properties fo:color="#000000" fo:font-size="11pt" style:font-name-asian="Arial" style:font-size-asian="11pt" style:font-name-complex="Arial" style:font-size-complex="11pt"/>
    </style:style>
    <style:style style:name="T526_22" style:family="text">
      <style:text-properties fo:color="#000000" fo:font-size="11pt" style:font-name-asian="Arial" style:font-size-asian="11pt" style:font-name-complex="Arial" style:font-size-complex="11pt"/>
    </style:style>
    <style:style style:name="T526_23" style:family="text">
      <style:text-properties fo:color="#000000" fo:font-size="11pt" style:font-name-asian="Arial" style:font-size-asian="11pt" style:font-name-complex="Arial" style:font-size-complex="11pt"/>
    </style:style>
    <style:style style:name="T526_24" style:family="text">
      <style:text-properties fo:color="#000000" fo:font-size="11pt" style:font-name-asian="Arial" style:font-size-asian="11pt" style:font-name-complex="Arial" style:font-size-complex="11pt"/>
    </style:style>
    <style:style style:name="T526_25" style:family="text">
      <style:text-properties fo:color="#000000" fo:font-size="11pt" style:font-name-asian="Arial" style:font-size-asian="11pt" style:font-name-complex="Arial" style:font-size-complex="11pt"/>
    </style:style>
    <style:style style:name="T526_26" style:family="text">
      <style:text-properties fo:color="#000000" fo:font-size="11pt" style:font-name-asian="Arial" style:font-size-asian="11pt" style:font-name-complex="Arial" style:font-size-complex="11pt"/>
    </style:style>
    <style:style style:name="T526_27" style:family="text">
      <style:text-properties fo:color="#000000" fo:font-size="11pt" style:font-name-asian="Arial" style:font-size-asian="11pt" style:font-name-complex="Arial" style:font-size-complex="11pt"/>
    </style:style>
    <style:style style:name="T526_28" style:family="text">
      <style:text-properties fo:color="#000000" fo:font-size="11pt" style:font-name-asian="Arial" style:font-size-asian="11pt" style:font-name-complex="Arial" style:font-size-complex="11pt"/>
    </style:style>
    <style:style style:name="T526_29" style:family="text">
      <style:text-properties fo:color="#000000" fo:font-size="11pt" style:font-name-asian="Arial" style:font-size-asian="11pt" style:font-name-complex="Arial" style:font-size-complex="11pt"/>
    </style:style>
    <style:style style:name="T526_30" style:family="text">
      <style:text-properties fo:color="#000000" fo:font-size="11pt" style:font-name-asian="Arial" style:font-size-asian="11pt" style:font-name-complex="Arial" style:font-size-complex="11pt"/>
    </style:style>
    <style:style style:name="T526_31" style:family="text">
      <style:text-properties fo:color="#000000" fo:font-size="11pt" style:font-name-asian="Arial" style:font-size-asian="11pt" style:font-name-complex="Arial" style:font-size-complex="11pt"/>
    </style:style>
    <style:style style:name="T526_32" style:family="text">
      <style:text-properties fo:color="#000000" fo:font-size="11pt" style:font-name-asian="Arial" style:font-size-asian="11pt" style:font-name-complex="Arial" style:font-size-complex="11pt"/>
    </style:style>
    <style:style style:name="T526_33" style:family="text">
      <style:text-properties fo:color="#000000" fo:font-size="11pt" style:font-name-asian="Arial" style:font-size-asian="11pt" style:font-name-complex="Arial" style:font-size-complex="11pt"/>
    </style:style>
    <style:style style:name="T526_34" style:family="text">
      <style:text-properties fo:color="#000000" fo:font-size="11pt" style:font-name-asian="Arial" style:font-size-asian="11pt" style:font-name-complex="Arial" style:font-size-complex="11pt"/>
    </style:style>
    <style:style style:name="T526_35" style:family="text">
      <style:text-properties fo:color="#000000" fo:font-size="11pt" style:font-name-asian="Arial" style:font-size-asian="11pt" style:font-name-complex="Arial" style:font-size-complex="11pt"/>
    </style:style>
    <style:style style:name="P527" style:family="paragraph" style:parent-style-name="List_20_Paragraph">
      <style:paragraph-properties fo:margin-left="0.635cm"/>
      <style:text-properties fo:color="#000000" fo:font-size="11pt" style:font-name-asian="Arial" style:font-size-asian="11pt" style:font-name-complex="Arial" style:font-size-complex="11pt"/>
    </style:style>
    <style:style style:name="P528" style:family="paragraph" style:parent-style-name="List_20_Paragraph">
      <style:paragraph-properties fo:margin-left="0cm" fo:keep-with-next="always"/>
    </style:style>
    <style:style style:name="T52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29" style:family="paragraph" style:parent-style-name="List_20_Paragraph">
      <style:paragraph-properties fo:margin-left="0cm"/>
    </style:style>
    <style:style style:name="T529_1" style:family="text">
      <style:text-properties fo:font-size="11pt" style:font-name-asian="Arial" style:font-size-asian="11pt" style:font-name-complex="Arial" style:font-size-complex="11pt"/>
    </style:style>
    <style:style style:name="T529_2" style:family="text">
      <style:text-properties fo:font-size="11pt" style:font-name-asian="Arial" style:font-size-asian="11pt" style:font-name-complex="Arial" style:font-size-complex="11pt"/>
    </style:style>
    <style:style style:name="T529_3" style:family="text">
      <style:text-properties fo:font-size="11pt" style:font-name-asian="Arial" style:font-size-asian="11pt" style:font-name-complex="Arial" style:font-size-complex="11pt"/>
    </style:style>
    <style:style style:name="T529_4" style:family="text">
      <style:text-properties fo:font-size="11pt" style:font-name-asian="Arial" style:font-size-asian="11pt" style:font-name-complex="Arial" style:font-size-complex="11pt"/>
    </style:style>
    <style:style style:name="T529_5" style:family="text">
      <style:text-properties fo:font-size="11pt" style:font-name-asian="Arial" style:font-size-asian="11pt" style:font-name-complex="Arial" style:font-size-complex="11pt"/>
    </style:style>
    <style:style style:name="T529_6" style:family="text">
      <style:text-properties fo:font-size="11pt" style:font-name-asian="Arial" style:font-size-asian="11pt" style:font-name-complex="Arial" style:font-size-complex="11pt"/>
    </style:style>
    <style:style style:name="T529_7" style:family="text">
      <style:text-properties fo:font-size="11pt" style:font-name-asian="Arial" style:font-size-asian="11pt" style:font-name-complex="Arial" style:font-size-complex="11pt"/>
    </style:style>
    <style:style style:name="T529_8" style:family="text">
      <style:text-properties fo:font-size="11pt" style:font-name-asian="Arial" style:font-size-asian="11pt" style:font-name-complex="Arial" style:font-size-complex="11pt"/>
    </style:style>
    <style:style style:name="T529_9" style:family="text">
      <style:text-properties fo:font-size="11pt" style:font-name-asian="Arial" style:font-size-asian="11pt" style:font-name-complex="Arial" style:font-size-complex="11pt"/>
    </style:style>
    <style:style style:name="T529_10" style:family="text">
      <style:text-properties fo:font-size="11pt" style:font-name-asian="Arial" style:font-size-asian="11pt" style:font-name-complex="Arial" style:font-size-complex="11pt"/>
    </style:style>
    <style:style style:name="T529_11" style:family="text">
      <style:text-properties fo:font-size="11pt" style:font-name-asian="Arial" style:font-size-asian="11pt" style:font-name-complex="Arial" style:font-size-complex="11pt"/>
    </style:style>
    <style:style style:name="T529_12" style:family="text">
      <style:text-properties fo:font-size="11pt" style:font-name-asian="Arial" style:font-size-asian="11pt" style:font-name-complex="Arial" style:font-size-complex="11pt"/>
    </style:style>
    <style:style style:name="T529_13" style:family="text">
      <style:text-properties fo:font-size="11pt" style:font-name-asian="Arial" style:font-size-asian="11pt" style:font-name-complex="Arial" style:font-size-complex="11pt"/>
    </style:style>
    <style:style style:name="T529_14" style:family="text">
      <style:text-properties fo:font-size="11pt" style:font-name-asian="Arial" style:font-size-asian="11pt" style:font-name-complex="Arial" style:font-size-complex="11pt"/>
    </style:style>
    <style:style style:name="T529_15" style:family="text">
      <style:text-properties fo:font-size="11pt" style:font-name-asian="Arial" style:font-size-asian="11pt" style:font-name-complex="Arial" style:font-size-complex="11pt"/>
    </style:style>
    <style:style style:name="T529_16" style:family="text">
      <style:text-properties fo:font-size="11pt" style:font-name-asian="Arial" style:font-size-asian="11pt" style:font-name-complex="Arial" style:font-size-complex="11pt"/>
    </style:style>
    <style:style style:name="T529_17" style:family="text">
      <style:text-properties fo:font-size="11pt" style:font-name-asian="Arial" style:font-size-asian="11pt" style:font-name-complex="Arial" style:font-size-complex="11pt"/>
    </style:style>
    <style:style style:name="T529_18" style:family="text">
      <style:text-properties fo:font-size="11pt" style:font-name-asian="Arial" style:font-size-asian="11pt" style:font-name-complex="Arial" style:font-size-complex="11pt"/>
    </style:style>
    <style:style style:name="T529_19" style:family="text">
      <style:text-properties fo:font-size="11pt" style:font-name-asian="Arial" style:font-size-asian="11pt" style:font-name-complex="Arial" style:font-size-complex="11pt"/>
    </style:style>
    <style:style style:name="T529_20" style:family="text">
      <style:text-properties fo:font-size="11pt" style:font-name-asian="Arial" style:font-size-asian="11pt" style:font-name-complex="Arial" style:font-size-complex="11pt"/>
    </style:style>
    <style:style style:name="T529_21" style:family="text">
      <style:text-properties fo:font-size="11pt" style:font-name-asian="Arial" style:font-size-asian="11pt" style:font-name-complex="Arial" style:font-size-complex="11pt"/>
    </style:style>
    <style:style style:name="T529_22" style:family="text">
      <style:text-properties fo:font-size="11pt" style:font-name-asian="Arial" style:font-size-asian="11pt" style:font-name-complex="Arial" style:font-size-complex="11pt"/>
    </style:style>
    <style:style style:name="T529_23" style:family="text">
      <style:text-properties fo:font-size="11pt" style:font-name-asian="Arial" style:font-size-asian="11pt" style:font-name-complex="Arial" style:font-size-complex="11pt"/>
    </style:style>
    <style:style style:name="T529_24" style:family="text">
      <style:text-properties fo:font-size="11pt" style:font-name-asian="Arial" style:font-size-asian="11pt" style:font-name-complex="Arial" style:font-size-complex="11pt"/>
    </style:style>
    <style:style style:name="T529_25" style:family="text">
      <style:text-properties fo:font-size="11pt" style:font-name-asian="Arial" style:font-size-asian="11pt" style:font-name-complex="Arial" style:font-size-complex="11pt"/>
    </style:style>
    <style:style style:name="T529_26" style:family="text">
      <style:text-properties fo:font-size="11pt" style:font-name-asian="Arial" style:font-size-asian="11pt" style:font-name-complex="Arial" style:font-size-complex="11pt"/>
    </style:style>
    <style:style style:name="T529_27" style:family="text">
      <style:text-properties fo:font-size="11pt" style:font-name-asian="Arial" style:font-size-asian="11pt" style:font-name-complex="Arial" style:font-size-complex="11pt"/>
    </style:style>
    <style:style style:name="T529_28" style:family="text">
      <style:text-properties fo:font-size="11pt" style:font-name-asian="Arial" style:font-size-asian="11pt" style:font-name-complex="Arial" style:font-size-complex="11pt"/>
    </style:style>
    <style:style style:name="T529_29" style:family="text">
      <style:text-properties fo:font-size="11pt" style:font-name-asian="Arial" style:font-size-asian="11pt" style:font-name-complex="Arial" style:font-size-complex="11pt"/>
    </style:style>
    <style:style style:name="T529_30" style:family="text">
      <style:text-properties fo:font-size="11pt" style:font-name-asian="Arial" style:font-size-asian="11pt" style:font-name-complex="Arial" style:font-size-complex="11pt"/>
    </style:style>
    <style:style style:name="T529_31" style:family="text">
      <style:text-properties fo:font-size="11pt" style:font-name-asian="Arial" style:font-size-asian="11pt" style:font-name-complex="Arial" style:font-size-complex="11pt"/>
    </style:style>
    <style:style style:name="T529_32" style:family="text">
      <style:text-properties fo:font-size="11pt" style:font-name-asian="Arial" style:font-size-asian="11pt" style:font-name-complex="Arial" style:font-size-complex="11pt"/>
    </style:style>
    <style:style style:name="T529_33" style:family="text">
      <style:text-properties fo:font-size="11pt" style:font-name-asian="Arial" style:font-size-asian="11pt" style:font-name-complex="Arial" style:font-size-complex="11pt"/>
    </style:style>
    <style:style style:name="T529_34" style:family="text">
      <style:text-properties fo:font-size="11pt" style:font-name-asian="Arial" style:font-size-asian="11pt" style:font-name-complex="Arial" style:font-size-complex="11pt"/>
    </style:style>
    <style:style style:name="T529_35" style:family="text">
      <style:text-properties fo:font-size="11pt" style:font-name-asian="Arial" style:font-size-asian="11pt" style:font-name-complex="Arial" style:font-size-complex="11pt"/>
    </style:style>
    <style:style style:name="T529_36" style:family="text">
      <style:text-properties fo:font-size="11pt" style:font-name-asian="Arial" style:font-size-asian="11pt" style:font-name-complex="Arial" style:font-size-complex="11pt"/>
    </style:style>
    <style:style style:name="T529_37" style:family="text">
      <style:text-properties fo:color="#000000" fo:font-size="11pt" style:font-name-asian="Arial" style:font-size-asian="11pt" style:font-name-complex="Arial" style:font-size-complex="11pt"/>
    </style:style>
    <style:style style:name="T529_38" style:family="text">
      <style:text-properties fo:color="#000000" fo:font-size="11pt" style:font-name-asian="Arial" style:font-size-asian="11pt" style:font-name-complex="Arial" style:font-size-complex="11pt"/>
    </style:style>
    <style:style style:name="T529_39" style:family="text">
      <style:text-properties fo:color="#000000" fo:font-size="11pt" style:font-name-asian="Arial" style:font-size-asian="11pt" style:font-name-complex="Arial" style:font-size-complex="11pt"/>
    </style:style>
    <style:style style:name="T529_40" style:family="text">
      <style:text-properties fo:color="#000000" fo:font-size="11pt" style:font-name-asian="Arial" style:font-size-asian="11pt" style:font-name-complex="Arial" style:font-size-complex="11pt"/>
    </style:style>
    <style:style style:name="T529_41" style:family="text">
      <style:text-properties fo:color="#000000" fo:font-size="11pt" style:font-name-asian="Arial" style:font-size-asian="11pt" style:font-name-complex="Arial" style:font-size-complex="11pt"/>
    </style:style>
    <style:style style:name="T529_42" style:family="text">
      <style:text-properties fo:color="#000000" fo:font-size="11pt" style:font-name-asian="Arial" style:font-size-asian="11pt" style:font-name-complex="Arial" style:font-size-complex="11pt"/>
    </style:style>
    <style:style style:name="T529_43" style:family="text">
      <style:text-properties fo:color="#000000" fo:font-size="11pt" style:font-name-asian="Arial" style:font-size-asian="11pt" style:font-name-complex="Arial" style:font-size-complex="11pt"/>
    </style:style>
    <style:style style:name="T529_44" style:family="text">
      <style:text-properties fo:color="#000000" fo:font-size="11pt" style:font-name-asian="Arial" style:font-size-asian="11pt" style:font-name-complex="Arial" style:font-size-complex="11pt"/>
    </style:style>
    <style:style style:name="T529_45" style:family="text">
      <style:text-properties fo:color="#000000" fo:font-size="11pt" style:font-name-asian="Arial" style:font-size-asian="11pt" style:font-name-complex="Arial" style:font-size-complex="11pt"/>
    </style:style>
    <style:style style:name="T529_46" style:family="text">
      <style:text-properties fo:color="#000000" fo:font-size="11pt" style:font-name-asian="Arial" style:font-size-asian="11pt" style:font-name-complex="Arial" style:font-size-complex="11pt"/>
    </style:style>
    <style:style style:name="T529_47" style:family="text">
      <style:text-properties fo:color="#000000" fo:font-size="11pt" style:font-name-asian="Arial" style:font-size-asian="11pt" style:font-name-complex="Arial" style:font-size-complex="11pt"/>
    </style:style>
    <style:style style:name="T529_48" style:family="text">
      <style:text-properties fo:color="#000000" fo:font-size="11pt" style:font-name-asian="Arial" style:font-size-asian="11pt" style:font-name-complex="Arial" style:font-size-complex="11pt"/>
    </style:style>
    <style:style style:name="T529_49" style:family="text">
      <style:text-properties fo:color="#000000" fo:font-size="11pt" style:font-name-asian="Arial" style:font-size-asian="11pt" style:font-name-complex="Arial" style:font-size-complex="11pt"/>
    </style:style>
    <style:style style:name="T529_50" style:family="text">
      <style:text-properties fo:color="#000000" fo:font-size="11pt" style:font-name-asian="Arial" style:font-size-asian="11pt" style:font-name-complex="Arial" style:font-size-complex="11pt"/>
    </style:style>
    <style:style style:name="T529_51" style:family="text">
      <style:text-properties fo:color="#000000" fo:font-size="11pt" style:font-name-asian="Arial" style:font-size-asian="11pt" style:font-name-complex="Arial" style:font-size-complex="11pt"/>
    </style:style>
    <style:style style:name="T529_52" style:family="text">
      <style:text-properties fo:color="#000000" fo:font-size="11pt" style:font-name-asian="Arial" style:font-size-asian="11pt" style:font-name-complex="Arial" style:font-size-complex="11pt"/>
    </style:style>
    <style:style style:name="T529_53" style:family="text">
      <style:text-properties fo:color="#000000" fo:font-size="11pt" style:font-name-asian="Arial" style:font-size-asian="11pt" style:font-name-complex="Arial" style:font-size-complex="11pt"/>
    </style:style>
    <style:style style:name="T529_54" style:family="text">
      <style:text-properties fo:color="#000000" fo:font-size="11pt" style:font-name-asian="Arial" style:font-size-asian="11pt" style:font-name-complex="Arial" style:font-size-complex="11pt"/>
    </style:style>
    <style:style style:name="T529_55" style:family="text">
      <style:text-properties fo:color="#000000" fo:font-size="11pt" style:font-name-asian="Arial" style:font-size-asian="11pt" style:font-name-complex="Arial" style:font-size-complex="11pt"/>
    </style:style>
    <style:style style:name="T529_56" style:family="text">
      <style:text-properties fo:color="#000000" fo:font-size="11pt" style:font-name-asian="Arial" style:font-size-asian="11pt" style:font-name-complex="Arial" style:font-size-complex="11pt"/>
    </style:style>
    <style:style style:name="T529_57" style:family="text">
      <style:text-properties fo:color="#000000" fo:font-size="11pt" style:font-name-asian="Arial" style:font-size-asian="11pt" style:font-name-complex="Arial" style:font-size-complex="11pt"/>
    </style:style>
    <style:style style:name="T529_58" style:family="text">
      <style:text-properties fo:color="#000000" fo:font-size="11pt" style:font-name-asian="Arial" style:font-size-asian="11pt" style:font-name-complex="Arial" style:font-size-complex="11pt"/>
    </style:style>
    <style:style style:name="T529_59" style:family="text">
      <style:text-properties fo:color="#000000" fo:font-size="11pt" style:font-name-asian="Arial" style:font-size-asian="11pt" style:font-name-complex="Arial" style:font-size-complex="11pt"/>
    </style:style>
    <style:style style:name="T529_60" style:family="text">
      <style:text-properties fo:color="#000000" fo:font-size="11pt" style:font-name-asian="Arial" style:font-size-asian="11pt" style:font-name-complex="Arial" style:font-size-complex="11pt"/>
    </style:style>
    <style:style style:name="T529_61" style:family="text">
      <style:text-properties fo:color="#000000" fo:font-size="11pt" style:font-name-asian="Arial" style:font-size-asian="11pt" style:font-name-complex="Arial" style:font-size-complex="11pt"/>
    </style:style>
    <style:style style:name="T529_62" style:family="text">
      <style:text-properties fo:color="#000000" fo:font-size="11pt" style:font-name-asian="Arial" style:font-size-asian="11pt" style:font-name-complex="Arial" style:font-size-complex="11pt"/>
    </style:style>
    <style:style style:name="T529_63" style:family="text">
      <style:text-properties fo:color="#000000" fo:font-size="11pt" style:font-name-asian="Arial" style:font-size-asian="11pt" style:font-name-complex="Arial" style:font-size-complex="11pt"/>
    </style:style>
    <style:style style:name="T529_64" style:family="text">
      <style:text-properties fo:color="#000000" fo:font-size="11pt" style:font-name-asian="Arial" style:font-size-asian="11pt" style:font-name-complex="Arial" style:font-size-complex="11pt"/>
    </style:style>
    <style:style style:name="T529_65" style:family="text">
      <style:text-properties fo:color="#000000" fo:font-size="11pt" style:font-name-asian="Arial" style:font-size-asian="11pt" style:font-name-complex="Arial" style:font-size-complex="11pt"/>
    </style:style>
    <style:style style:name="T529_66" style:family="text">
      <style:text-properties fo:color="#000000" fo:font-size="11pt" style:font-name-asian="Arial" style:font-size-asian="11pt" style:font-name-complex="Arial" style:font-size-complex="11pt"/>
    </style:style>
    <style:style style:name="T529_67" style:family="text">
      <style:text-properties fo:color="#000000" fo:font-size="11pt" style:font-name-asian="Arial" style:font-size-asian="11pt" style:font-name-complex="Arial" style:font-size-complex="11pt"/>
    </style:style>
    <style:style style:name="T529_68" style:family="text">
      <style:text-properties fo:color="#000000" fo:font-size="11pt" style:font-name-asian="Arial" style:font-size-asian="11pt" style:font-name-complex="Arial" style:font-size-complex="11pt"/>
    </style:style>
    <style:style style:name="T529_69" style:family="text">
      <style:text-properties fo:color="#000000" fo:font-size="11pt" style:font-name-asian="Arial" style:font-size-asian="11pt" style:font-name-complex="Arial" style:font-size-complex="11pt"/>
    </style:style>
    <style:style style:name="T529_70" style:family="text">
      <style:text-properties fo:color="#000000" fo:font-size="11pt" style:font-name-asian="Arial" style:font-size-asian="11pt" style:font-name-complex="Arial" style:font-size-complex="11pt"/>
    </style:style>
    <style:style style:name="T529_71" style:family="text">
      <style:text-properties fo:color="#000000" fo:font-size="11pt" style:font-name-asian="Arial" style:font-size-asian="11pt" style:font-name-complex="Arial" style:font-size-complex="11pt"/>
    </style:style>
    <style:style style:name="T529_72" style:family="text">
      <style:text-properties fo:color="#000000" fo:font-size="11pt" style:font-name-asian="Arial" style:font-size-asian="11pt" style:font-name-complex="Arial" style:font-size-complex="11pt"/>
    </style:style>
    <style:style style:name="T529_73" style:family="text">
      <style:text-properties fo:color="#000000" fo:font-size="11pt" style:font-name-asian="Arial" style:font-size-asian="11pt" style:font-name-complex="Arial" style:font-size-complex="11pt"/>
    </style:style>
    <style:style style:name="T529_74" style:family="text">
      <style:text-properties fo:font-size="11pt" style:font-name-asian="Arial" style:font-size-asian="11pt" style:font-name-complex="Arial" style:font-size-complex="11pt"/>
    </style:style>
    <style:style style:name="P530" style:family="paragraph" style:parent-style-name="List_20_Paragraph">
      <style:paragraph-properties fo:margin-left="0cm"/>
      <style:text-properties fo:color="#000000" fo:font-size="11pt" style:font-name-asian="Arial" style:font-size-asian="11pt" style:font-name-complex="Arial" style:font-size-complex="11pt"/>
    </style:style>
    <style:style style:name="P531" style:family="paragraph" style:parent-style-name="List_20_Paragraph">
      <style:paragraph-properties fo:margin-left="0cm"/>
    </style:style>
    <style:style style:name="T531_1" style:family="text">
      <style:text-properties fo:font-size="11pt" style:font-name-asian="Arial" style:font-size-asian="11pt" style:font-name-complex="Arial" style:font-size-complex="11pt"/>
    </style:style>
    <style:style style:name="T531_2" style:family="text">
      <style:text-properties fo:font-size="11pt" style:font-name-asian="Arial" style:font-size-asian="11pt" style:font-name-complex="Arial" style:font-size-complex="11pt"/>
    </style:style>
    <style:style style:name="T531_3" style:family="text">
      <style:text-properties fo:font-size="11pt" style:font-name-asian="Arial" style:font-size-asian="11pt" style:font-name-complex="Arial" style:font-size-complex="11pt"/>
    </style:style>
    <style:style style:name="T531_4" style:family="text">
      <style:text-properties fo:font-size="11pt" style:font-name-asian="Arial" style:font-size-asian="11pt" style:font-name-complex="Arial" style:font-size-complex="11pt"/>
    </style:style>
    <style:style style:name="T531_5" style:family="text">
      <style:text-properties fo:font-size="11pt" style:font-name-asian="Arial" style:font-size-asian="11pt" style:font-name-complex="Arial" style:font-size-complex="11pt"/>
    </style:style>
    <style:style style:name="T531_6" style:family="text">
      <style:text-properties fo:font-size="11pt" style:font-name-asian="Arial" style:font-size-asian="11pt" style:font-name-complex="Arial" style:font-size-complex="11pt"/>
    </style:style>
    <style:style style:name="T531_7" style:family="text">
      <style:text-properties fo:font-size="11pt" style:font-name-asian="Arial" style:font-size-asian="11pt" style:font-name-complex="Arial" style:font-size-complex="11pt"/>
    </style:style>
    <style:style style:name="T531_8" style:family="text">
      <style:text-properties fo:font-size="11pt" style:font-name-asian="Arial" style:font-size-asian="11pt" style:font-name-complex="Arial" style:font-size-complex="11pt"/>
    </style:style>
    <style:style style:name="T531_9" style:family="text">
      <style:text-properties fo:font-size="11pt" style:font-name-asian="Arial" style:font-size-asian="11pt" style:font-name-complex="Arial" style:font-size-complex="11pt"/>
    </style:style>
    <style:style style:name="T531_10" style:family="text">
      <style:text-properties fo:font-size="11pt" style:font-name-asian="Arial" style:font-size-asian="11pt" style:font-name-complex="Arial" style:font-size-complex="11pt"/>
    </style:style>
    <style:style style:name="T531_11" style:family="text">
      <style:text-properties fo:font-size="11pt" style:font-name-asian="Arial" style:font-size-asian="11pt" style:font-name-complex="Arial" style:font-size-complex="11pt"/>
    </style:style>
    <style:style style:name="T531_12" style:family="text">
      <style:text-properties fo:font-size="11pt" style:font-name-asian="Arial" style:font-size-asian="11pt" style:font-name-complex="Arial" style:font-size-complex="11pt"/>
    </style:style>
    <style:style style:name="T531_13" style:family="text">
      <style:text-properties fo:font-size="11pt" style:font-name-asian="Arial" style:font-size-asian="11pt" style:font-name-complex="Arial" style:font-size-complex="11pt"/>
    </style:style>
    <style:style style:name="T531_14" style:family="text">
      <style:text-properties fo:font-size="11pt" style:font-name-asian="Arial" style:font-size-asian="11pt" style:font-name-complex="Arial" style:font-size-complex="11pt"/>
    </style:style>
    <style:style style:name="T531_15" style:family="text">
      <style:text-properties fo:font-size="11pt" style:font-name-asian="Arial" style:font-size-asian="11pt" style:font-name-complex="Arial" style:font-size-complex="11pt"/>
    </style:style>
    <style:style style:name="T531_16" style:family="text">
      <style:text-properties fo:font-size="11pt" style:font-name-asian="Arial" style:font-size-asian="11pt" style:font-name-complex="Arial" style:font-size-complex="11pt"/>
    </style:style>
    <style:style style:name="T531_17" style:family="text">
      <style:text-properties fo:font-size="11pt" style:font-name-asian="Arial" style:font-size-asian="11pt" style:font-name-complex="Arial" style:font-size-complex="11pt"/>
    </style:style>
    <style:style style:name="T531_18" style:family="text">
      <style:text-properties fo:font-size="11pt" style:font-name-asian="Arial" style:font-size-asian="11pt" style:font-name-complex="Arial" style:font-size-complex="11pt"/>
    </style:style>
    <style:style style:name="T531_19" style:family="text">
      <style:text-properties fo:font-size="11pt" style:font-name-asian="Arial" style:font-size-asian="11pt" style:font-name-complex="Arial" style:font-size-complex="11pt"/>
    </style:style>
    <style:style style:name="T531_20" style:family="text">
      <style:text-properties fo:font-size="11pt" style:font-name-asian="Arial" style:font-size-asian="11pt" style:font-name-complex="Arial" style:font-size-complex="11pt"/>
    </style:style>
    <style:style style:name="T531_21" style:family="text">
      <style:text-properties fo:font-size="11pt" style:font-name-asian="Arial" style:font-size-asian="11pt" style:font-name-complex="Arial" style:font-size-complex="11pt"/>
    </style:style>
    <style:style style:name="T531_22" style:family="text">
      <style:text-properties fo:font-size="11pt" style:font-name-asian="Arial" style:font-size-asian="11pt" style:font-name-complex="Arial" style:font-size-complex="11pt"/>
    </style:style>
    <style:style style:name="T531_23" style:family="text">
      <style:text-properties fo:font-size="11pt" style:font-name-asian="Arial" style:font-size-asian="11pt" style:font-name-complex="Arial" style:font-size-complex="11pt"/>
    </style:style>
    <style:style style:name="T531_24" style:family="text">
      <style:text-properties fo:font-size="11pt" style:font-name-asian="Arial" style:font-size-asian="11pt" style:font-name-complex="Arial" style:font-size-complex="11pt"/>
    </style:style>
    <style:style style:name="T531_25" style:family="text">
      <style:text-properties fo:font-size="11pt" style:font-name-asian="Arial" style:font-size-asian="11pt" style:font-name-complex="Arial" style:font-size-complex="11pt"/>
    </style:style>
    <style:style style:name="T531_26" style:family="text">
      <style:text-properties fo:font-size="11pt" style:font-name-asian="Arial" style:font-size-asian="11pt" style:font-name-complex="Arial" style:font-size-complex="11pt"/>
    </style:style>
    <style:style style:name="T531_27" style:family="text">
      <style:text-properties fo:font-size="11pt" style:font-name-asian="Arial" style:font-size-asian="11pt" style:font-name-complex="Arial" style:font-size-complex="11pt"/>
    </style:style>
    <style:style style:name="T531_28" style:family="text">
      <style:text-properties fo:font-size="11pt" style:font-name-asian="Arial" style:font-size-asian="11pt" style:font-name-complex="Arial" style:font-size-complex="11pt"/>
    </style:style>
    <style:style style:name="P532" style:family="paragraph" style:parent-style-name="List_20_Paragraph">
      <style:paragraph-properties fo:margin-left="0.635cm"/>
      <style:text-properties fo:color="#000000" fo:font-size="11pt" style:font-name-asian="Arial" style:font-size-asian="11pt" style:font-name-complex="Arial" style:font-size-complex="11pt"/>
    </style:style>
    <style:style style:name="P533" style:family="paragraph" style:parent-style-name="List_20_Paragraph">
      <style:paragraph-properties fo:margin-left="0cm" fo:keep-with-next="always"/>
    </style:style>
    <style:style style:name="T53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34" style:family="paragraph" style:parent-style-name="List_20_Paragraph">
      <style:paragraph-properties fo:margin-left="0cm" fo:keep-with-next="always"/>
    </style:style>
    <style:style style:name="T534_1" style:family="text">
      <style:text-properties fo:font-size="11pt" style:font-name-asian="Arial" style:font-size-asian="11pt" style:font-name-complex="Arial" style:font-size-complex="11pt"/>
    </style:style>
    <style:style style:name="T534_2" style:family="text">
      <style:text-properties fo:font-size="11pt" style:font-name-asian="Arial" style:font-size-asian="11pt" style:font-name-complex="Arial" style:font-size-complex="11pt"/>
    </style:style>
    <style:style style:name="T534_3" style:family="text">
      <style:text-properties fo:font-size="11pt" style:font-name-asian="Arial" style:font-size-asian="11pt" style:font-name-complex="Arial" style:font-size-complex="11pt"/>
    </style:style>
    <style:style style:name="T534_4" style:family="text">
      <style:text-properties fo:font-size="11pt" style:font-name-asian="Arial" style:font-size-asian="11pt" style:font-name-complex="Arial" style:font-size-complex="11pt"/>
    </style:style>
    <style:style style:name="T534_5" style:family="text">
      <style:text-properties fo:font-size="11pt" style:font-name-asian="Arial" style:font-size-asian="11pt" style:font-name-complex="Arial" style:font-size-complex="11pt"/>
    </style:style>
    <style:style style:name="T534_6" style:family="text">
      <style:text-properties fo:font-size="11pt" style:font-name-asian="Arial" style:font-size-asian="11pt" style:font-name-complex="Arial" style:font-size-complex="11pt"/>
    </style:style>
    <style:style style:name="T534_7" style:family="text">
      <style:text-properties fo:font-size="11pt" style:font-name-asian="Arial" style:font-size-asian="11pt" style:font-name-complex="Arial" style:font-size-complex="11pt"/>
    </style:style>
    <style:style style:name="T534_8" style:family="text">
      <style:text-properties fo:font-size="11pt" style:font-name-asian="Arial" style:font-size-asian="11pt" style:font-name-complex="Arial" style:font-size-complex="11pt"/>
    </style:style>
    <style:style style:name="T534_9" style:family="text">
      <style:text-properties fo:font-size="11pt" style:font-name-asian="Arial" style:font-size-asian="11pt" style:font-name-complex="Arial" style:font-size-complex="11pt"/>
    </style:style>
    <style:style style:name="T534_10" style:family="text">
      <style:text-properties fo:font-size="11pt" style:font-name-asian="Arial" style:font-size-asian="11pt" style:font-name-complex="Arial" style:font-size-complex="11pt"/>
    </style:style>
    <style:style style:name="T534_11" style:family="text">
      <style:text-properties fo:font-size="11pt" style:font-name-asian="Arial" style:font-size-asian="11pt" style:font-name-complex="Arial" style:font-size-complex="11pt"/>
    </style:style>
    <style:style style:name="T534_12" style:family="text">
      <style:text-properties fo:font-size="11pt" style:font-name-asian="Arial" style:font-size-asian="11pt" style:font-name-complex="Arial" style:font-size-complex="11pt"/>
    </style:style>
    <style:style style:name="T534_13" style:family="text">
      <style:text-properties fo:font-size="11pt" style:font-name-asian="Arial" style:font-size-asian="11pt" style:font-name-complex="Arial" style:font-size-complex="11pt"/>
    </style:style>
    <style:style style:name="T534_14" style:family="text">
      <style:text-properties fo:font-size="11pt" style:font-name-asian="Arial" style:font-size-asian="11pt" style:font-name-complex="Arial" style:font-size-complex="11pt"/>
    </style:style>
    <style:style style:name="T534_15" style:family="text">
      <style:text-properties fo:font-size="11pt" style:font-name-asian="Arial" style:font-size-asian="11pt" style:font-name-complex="Arial" style:font-size-complex="11pt"/>
    </style:style>
    <style:style style:name="T534_16" style:family="text">
      <style:text-properties fo:font-size="11pt" style:font-name-asian="Arial" style:font-size-asian="11pt" style:font-name-complex="Arial" style:font-size-complex="11pt"/>
    </style:style>
    <style:style style:name="T534_17" style:family="text">
      <style:text-properties fo:font-size="11pt" style:font-name-asian="Arial" style:font-size-asian="11pt" style:font-name-complex="Arial" style:font-size-complex="11pt"/>
    </style:style>
    <style:style style:name="T534_18" style:family="text">
      <style:text-properties fo:font-size="11pt" style:font-name-asian="Arial" style:font-size-asian="11pt" style:font-name-complex="Arial" style:font-size-complex="11pt"/>
    </style:style>
    <style:style style:name="T534_19" style:family="text">
      <style:text-properties fo:font-size="11pt" style:font-name-asian="Arial" style:font-size-asian="11pt" style:font-name-complex="Arial" style:font-size-complex="11pt"/>
    </style:style>
    <style:style style:name="T534_20" style:family="text">
      <style:text-properties fo:font-size="11pt" style:font-name-asian="Arial" style:font-size-asian="11pt" style:font-name-complex="Arial" style:font-size-complex="11pt"/>
    </style:style>
    <style:style style:name="T534_21" style:family="text">
      <style:text-properties fo:font-size="11pt" style:font-name-asian="Arial" style:font-size-asian="11pt" style:font-name-complex="Arial" style:font-size-complex="11pt"/>
    </style:style>
    <style:style style:name="T534_22" style:family="text">
      <style:text-properties fo:font-size="11pt" style:font-name-asian="Arial" style:font-size-asian="11pt" style:font-name-complex="Arial" style:font-size-complex="11pt"/>
    </style:style>
    <style:style style:name="T534_23" style:family="text">
      <style:text-properties fo:font-size="11pt" style:font-name-asian="Arial" style:font-size-asian="11pt" style:font-name-complex="Arial" style:font-size-complex="11pt"/>
    </style:style>
    <style:style style:name="T534_24" style:family="text">
      <style:text-properties fo:font-size="11pt" style:font-name-asian="Arial" style:font-size-asian="11pt" style:font-name-complex="Arial" style:font-size-complex="11pt"/>
    </style:style>
    <style:style style:name="T534_25" style:family="text">
      <style:text-properties fo:font-size="11pt" style:font-name-asian="Arial" style:font-size-asian="11pt" style:font-name-complex="Arial" style:font-size-complex="11pt"/>
    </style:style>
    <style:style style:name="T534_26" style:family="text">
      <style:text-properties fo:font-size="11pt" style:font-name-asian="Arial" style:font-size-asian="11pt" style:font-name-complex="Arial" style:font-size-complex="11pt"/>
    </style:style>
    <style:style style:name="T534_27" style:family="text">
      <style:text-properties fo:font-size="11pt" style:font-name-asian="Arial" style:font-size-asian="11pt" style:font-name-complex="Arial" style:font-size-complex="11pt"/>
    </style:style>
    <style:style style:name="T534_28" style:family="text">
      <style:text-properties fo:font-size="11pt" style:font-name-asian="Arial" style:font-size-asian="11pt" style:font-name-complex="Arial" style:font-size-complex="11pt"/>
    </style:style>
    <style:style style:name="T534_29" style:family="text">
      <style:text-properties fo:font-size="11pt" style:font-name-asian="Arial" style:font-size-asian="11pt" style:font-name-complex="Arial" style:font-size-complex="11pt"/>
    </style:style>
    <style:style style:name="T534_30" style:family="text">
      <style:text-properties fo:font-size="11pt" style:font-name-asian="Arial" style:font-size-asian="11pt" style:font-name-complex="Arial" style:font-size-complex="11pt"/>
    </style:style>
    <style:style style:name="T534_31" style:family="text">
      <style:text-properties fo:font-size="11pt" style:font-name-asian="Arial" style:font-size-asian="11pt" style:font-name-complex="Arial" style:font-size-complex="11pt"/>
    </style:style>
    <style:style style:name="T534_32" style:family="text">
      <style:text-properties fo:font-size="11pt" style:font-name-asian="Arial" style:font-size-asian="11pt" style:font-name-complex="Arial" style:font-size-complex="11pt"/>
    </style:style>
    <style:style style:name="T534_33" style:family="text">
      <style:text-properties fo:font-size="11pt" style:font-name-asian="Arial" style:font-size-asian="11pt" style:font-name-complex="Arial" style:font-size-complex="11pt"/>
    </style:style>
    <style:style style:name="T534_34" style:family="text">
      <style:text-properties fo:font-size="11pt" style:font-name-asian="Arial" style:font-size-asian="11pt" style:font-name-complex="Arial" style:font-size-complex="11pt"/>
    </style:style>
    <style:style style:name="T534_35" style:family="text">
      <style:text-properties fo:font-size="11pt" style:font-name-asian="Arial" style:font-size-asian="11pt" style:font-name-complex="Arial" style:font-size-complex="11pt"/>
    </style:style>
    <style:style style:name="T534_36" style:family="text">
      <style:text-properties fo:font-size="11pt" style:font-name-asian="Arial" style:font-size-asian="11pt" style:font-name-complex="Arial" style:font-size-complex="11pt"/>
    </style:style>
    <style:style style:name="T534_37" style:family="text">
      <style:text-properties fo:font-size="11pt" style:font-name-asian="Arial" style:font-size-asian="11pt" style:font-name-complex="Arial" style:font-size-complex="11pt"/>
    </style:style>
    <style:style style:name="T534_38" style:family="text">
      <style:text-properties fo:font-size="11pt" style:font-name-asian="Arial" style:font-size-asian="11pt" style:font-name-complex="Arial" style:font-size-complex="11pt"/>
    </style:style>
    <style:style style:name="T534_39" style:family="text">
      <style:text-properties fo:font-size="11pt" style:font-name-asian="Arial" style:font-size-asian="11pt" style:font-name-complex="Arial" style:font-size-complex="11pt"/>
    </style:style>
    <style:style style:name="T534_40" style:family="text">
      <style:text-properties fo:font-size="11pt" style:font-name-asian="Arial" style:font-size-asian="11pt" style:font-name-complex="Arial" style:font-size-complex="11pt"/>
    </style:style>
    <style:style style:name="T534_41" style:family="text">
      <style:text-properties fo:font-size="11pt" style:font-name-asian="Arial" style:font-size-asian="11pt" style:font-name-complex="Arial" style:font-size-complex="11pt"/>
    </style:style>
    <style:style style:name="T534_4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34_43" style:family="text">
      <style:text-properties fo:font-size="11pt" style:font-name-asian="Arial" style:font-size-asian="11pt" style:font-name-complex="Arial" style:font-size-complex="11pt"/>
    </style:style>
    <style:style style:name="T534_44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34_45" style:family="text">
      <style:text-properties fo:font-size="11pt" style:font-name-asian="Arial" style:font-size-asian="11pt" style:font-name-complex="Arial" style:font-size-complex="11pt"/>
    </style:style>
    <style:style style:name="T534_46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34_47" style:family="text">
      <style:text-properties fo:font-size="11pt" style:font-name-asian="Arial" style:font-size-asian="11pt" style:font-name-complex="Arial" style:font-size-complex="11pt"/>
    </style:style>
    <style:style style:name="T534_48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34_49" style:family="text">
      <style:text-properties fo:font-size="11pt" style:font-name-asian="Arial" style:font-size-asian="11pt" style:font-name-complex="Arial" style:font-size-complex="11pt"/>
    </style:style>
    <style:style style:name="T534_50" style:family="text">
      <style:text-properties fo:font-size="11pt" style:font-name-asian="Arial" style:font-size-asian="11pt" style:font-name-complex="Arial" style:font-size-complex="11pt"/>
    </style:style>
    <style:style style:name="T534_51" style:family="text">
      <style:text-properties fo:font-size="11pt" style:font-name-asian="Arial" style:font-size-asian="11pt" style:font-name-complex="Arial" style:font-size-complex="11pt"/>
    </style:style>
    <style:style style:name="T534_52" style:family="text">
      <style:text-properties fo:font-size="11pt" style:font-name-asian="Arial" style:font-size-asian="11pt" style:font-name-complex="Arial" style:font-size-complex="11pt"/>
    </style:style>
    <style:style style:name="T534_53" style:family="text">
      <style:text-properties fo:font-size="11pt" style:font-name-asian="Arial" style:font-size-asian="11pt" style:font-name-complex="Arial" style:font-size-complex="11pt"/>
    </style:style>
    <style:style style:name="T534_54" style:family="text">
      <style:text-properties fo:font-size="11pt" style:font-name-asian="Arial" style:font-size-asian="11pt" style:font-name-complex="Arial" style:font-size-complex="11pt"/>
    </style:style>
    <style:style style:name="T534_55" style:family="text">
      <style:text-properties fo:font-size="11pt" style:font-name-asian="Arial" style:font-size-asian="11pt" style:font-name-complex="Arial" style:font-size-complex="11pt"/>
    </style:style>
    <style:style style:name="P535" style:family="paragraph" style:parent-style-name="List_20_Paragraph">
      <style:paragraph-properties fo:margin-left="0cm" fo:keep-with-next="always"/>
      <style:text-properties fo:font-size="11pt" style:font-name-asian="Arial" style:font-size-asian="11pt" style:font-name-complex="Arial" style:font-size-complex="11pt"/>
    </style:style>
    <style:style style:name="P536" style:family="paragraph" style:parent-style-name="List_20_Paragraph">
      <style:paragraph-properties fo:margin-left="0cm" fo:keep-with-next="always"/>
    </style:style>
    <style:style style:name="T536_1" style:family="text">
      <style:text-properties fo:font-size="11pt" style:font-name-asian="Arial" style:font-size-asian="11pt" style:font-name-complex="Arial" style:font-size-complex="11pt"/>
    </style:style>
    <style:style style:name="T536_2" style:family="text">
      <style:text-properties fo:font-size="11pt" style:font-name-asian="Arial" style:font-size-asian="11pt" style:font-name-complex="Arial" style:font-size-complex="11pt"/>
    </style:style>
    <style:style style:name="T536_3" style:family="text">
      <style:text-properties fo:font-size="11pt" style:font-name-asian="Arial" style:font-size-asian="11pt" style:font-name-complex="Arial" style:font-size-complex="11pt"/>
    </style:style>
    <style:style style:name="T536_4" style:family="text">
      <style:text-properties fo:font-size="11pt" style:font-name-asian="Arial" style:font-size-asian="11pt" style:font-name-complex="Arial" style:font-size-complex="11pt"/>
    </style:style>
    <style:style style:name="T536_5" style:family="text">
      <style:text-properties fo:font-size="11pt" style:font-name-asian="Arial" style:font-size-asian="11pt" style:font-name-complex="Arial" style:font-size-complex="11pt"/>
    </style:style>
    <style:style style:name="T536_6" style:family="text">
      <style:text-properties fo:font-size="11pt" style:font-name-asian="Arial" style:font-size-asian="11pt" style:font-name-complex="Arial" style:font-size-complex="11pt"/>
    </style:style>
    <style:style style:name="T536_7" style:family="text">
      <style:text-properties fo:font-size="11pt" style:font-name-asian="Arial" style:font-size-asian="11pt" style:font-name-complex="Arial" style:font-size-complex="11pt"/>
    </style:style>
    <style:style style:name="T536_8" style:family="text">
      <style:text-properties fo:font-size="11pt" style:font-name-asian="Arial" style:font-size-asian="11pt" style:font-name-complex="Arial" style:font-size-complex="11pt"/>
    </style:style>
    <style:style style:name="T536_9" style:family="text">
      <style:text-properties fo:font-size="11pt" style:font-name-asian="Arial" style:font-size-asian="11pt" style:font-name-complex="Arial" style:font-size-complex="11pt"/>
    </style:style>
    <style:style style:name="T536_10" style:family="text">
      <style:text-properties fo:font-size="11pt" style:font-name-asian="Arial" style:font-size-asian="11pt" style:font-name-complex="Arial" style:font-size-complex="11pt"/>
    </style:style>
    <style:style style:name="T536_11" style:family="text">
      <style:text-properties fo:font-size="11pt" style:font-name-asian="Arial" style:font-size-asian="11pt" style:font-name-complex="Arial" style:font-size-complex="11pt"/>
    </style:style>
    <style:style style:name="P537" style:family="paragraph" style:parent-style-name="List_20_Paragraph">
      <style:paragraph-properties fo:margin-left="0cm" fo:keep-with-next="always"/>
      <style:text-properties fo:font-size="11pt" style:font-name-asian="Arial" style:font-size-asian="11pt" style:font-name-complex="Arial" style:font-size-complex="11pt"/>
    </style:style>
    <style:style style:name="P538" style:family="paragraph" style:parent-style-name="List_20_Paragraph">
      <style:paragraph-properties fo:margin-left="0cm" fo:keep-with-next="always"/>
    </style:style>
    <style:style style:name="T538_1" style:family="text">
      <style:text-properties fo:font-size="11pt" style:font-name-asian="Arial" style:font-size-asian="11pt" style:font-name-complex="Arial" style:font-size-complex="11pt"/>
    </style:style>
    <style:style style:name="T538_2" style:family="text">
      <style:text-properties fo:font-size="11pt" style:font-name-asian="Arial" style:font-size-asian="11pt" style:font-name-complex="Arial" style:font-size-complex="11pt"/>
    </style:style>
    <style:style style:name="T538_3" style:family="text">
      <style:text-properties fo:font-size="11pt" style:font-name-asian="Arial" style:font-size-asian="11pt" style:font-name-complex="Arial" style:font-size-complex="11pt"/>
    </style:style>
    <style:style style:name="T538_4" style:family="text">
      <style:text-properties fo:font-size="11pt" style:font-name-asian="Arial" style:font-size-asian="11pt" style:font-name-complex="Arial" style:font-size-complex="11pt"/>
    </style:style>
    <style:style style:name="T538_5" style:family="text">
      <style:text-properties fo:font-size="11pt" style:font-name-asian="Arial" style:font-size-asian="11pt" style:font-name-complex="Arial" style:font-size-complex="11pt"/>
    </style:style>
    <style:style style:name="T538_6" style:family="text">
      <style:text-properties fo:font-size="11pt" style:font-name-asian="Arial" style:font-size-asian="11pt" style:font-name-complex="Arial" style:font-size-complex="11pt"/>
    </style:style>
    <style:style style:name="T538_7" style:family="text">
      <style:text-properties fo:font-size="11pt" style:font-name-asian="Arial" style:font-size-asian="11pt" style:font-name-complex="Arial" style:font-size-complex="11pt"/>
    </style:style>
    <style:style style:name="T538_8" style:family="text">
      <style:text-properties fo:font-size="11pt" style:font-name-asian="Arial" style:font-size-asian="11pt" style:font-name-complex="Arial" style:font-size-complex="11pt"/>
    </style:style>
    <style:style style:name="T538_9" style:family="text">
      <style:text-properties fo:font-size="11pt" style:font-name-asian="Arial" style:font-size-asian="11pt" style:font-name-complex="Arial" style:font-size-complex="11pt"/>
    </style:style>
    <style:style style:name="T538_10" style:family="text">
      <style:text-properties fo:font-size="11pt" style:font-name-asian="Arial" style:font-size-asian="11pt" style:font-name-complex="Arial" style:font-size-complex="11pt"/>
    </style:style>
    <style:style style:name="T538_11" style:family="text">
      <style:text-properties fo:font-size="11pt" style:font-name-asian="Arial" style:font-size-asian="11pt" style:font-name-complex="Arial" style:font-size-complex="11pt"/>
    </style:style>
    <style:style style:name="T538_12" style:family="text">
      <style:text-properties fo:font-size="11pt" style:font-name-asian="Arial" style:font-size-asian="11pt" style:font-name-complex="Arial" style:font-size-complex="11pt"/>
    </style:style>
    <style:style style:name="T538_13" style:family="text">
      <style:text-properties fo:font-size="11pt" style:font-name-asian="Arial" style:font-size-asian="11pt" style:font-name-complex="Arial" style:font-size-complex="11pt"/>
    </style:style>
    <style:style style:name="T538_14" style:family="text">
      <style:text-properties fo:font-size="11pt" style:font-name-asian="Arial" style:font-size-asian="11pt" style:font-name-complex="Arial" style:font-size-complex="11pt"/>
    </style:style>
    <style:style style:name="T538_15" style:family="text">
      <style:text-properties fo:font-size="11pt" style:font-name-asian="Arial" style:font-size-asian="11pt" style:font-name-complex="Arial" style:font-size-complex="11pt"/>
    </style:style>
    <style:style style:name="T538_16" style:family="text">
      <style:text-properties fo:font-size="11pt" style:font-name-asian="Arial" style:font-size-asian="11pt" style:font-name-complex="Arial" style:font-size-complex="11pt"/>
    </style:style>
    <style:style style:name="T538_17" style:family="text">
      <style:text-properties fo:font-size="11pt" style:font-name-asian="Arial" style:font-size-asian="11pt" style:font-name-complex="Arial" style:font-size-complex="11pt"/>
    </style:style>
    <style:style style:name="T538_18" style:family="text">
      <style:text-properties fo:font-size="11pt" style:font-name-asian="Arial" style:font-size-asian="11pt" style:font-name-complex="Arial" style:font-size-complex="11pt"/>
    </style:style>
    <style:style style:name="T538_19" style:family="text">
      <style:text-properties fo:font-size="11pt" style:font-name-asian="Arial" style:font-size-asian="11pt" style:font-name-complex="Arial" style:font-size-complex="11pt"/>
    </style:style>
    <style:style style:name="T538_20" style:family="text">
      <style:text-properties fo:font-size="11pt" style:font-name-asian="Arial" style:font-size-asian="11pt" style:font-name-complex="Arial" style:font-size-complex="11pt"/>
    </style:style>
    <style:style style:name="T538_21" style:family="text">
      <style:text-properties fo:font-size="11pt" style:font-name-asian="Arial" style:font-size-asian="11pt" style:font-name-complex="Arial" style:font-size-complex="11pt"/>
    </style:style>
    <style:style style:name="T538_22" style:family="text">
      <style:text-properties fo:font-size="11pt" style:font-name-asian="Arial" style:font-size-asian="11pt" style:font-name-complex="Arial" style:font-size-complex="11pt"/>
    </style:style>
    <style:style style:name="T538_23" style:family="text">
      <style:text-properties fo:font-size="11pt" style:font-name-asian="Arial" style:font-size-asian="11pt" style:font-name-complex="Arial" style:font-size-complex="11pt"/>
    </style:style>
    <style:style style:name="P539" style:family="paragraph" style:parent-style-name="List_20_Paragraph">
      <style:paragraph-properties fo:margin-left="0.635cm" fo:keep-with-next="always"/>
      <style:text-properties fo:font-size="11pt" style:font-name-asian="Arial" style:font-size-asian="11pt" style:font-name-complex="Arial" style:font-size-complex="11pt"/>
    </style:style>
    <style:style style:name="P540" style:family="paragraph" style:parent-style-name="List_20_Paragraph">
      <style:paragraph-properties fo:margin-left="0cm" fo:keep-with-next="always"/>
    </style:style>
    <style:style style:name="T54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41" style:family="paragraph" style:parent-style-name="List_20_Paragraph">
      <style:paragraph-properties fo:margin-left="0cm"/>
    </style:style>
    <style:style style:name="T541_1" style:family="text">
      <style:text-properties fo:font-size="11pt" style:font-name-asian="Arial" style:font-size-asian="11pt" style:font-name-complex="Arial" style:font-size-complex="11pt"/>
    </style:style>
    <style:style style:name="T541_2" style:family="text">
      <style:text-properties fo:font-size="11pt" style:font-name-asian="Arial" style:font-size-asian="11pt" style:font-name-complex="Arial" style:font-size-complex="11pt"/>
    </style:style>
    <style:style style:name="T541_3" style:family="text">
      <style:text-properties fo:font-size="11pt" style:font-name-asian="Arial" style:font-size-asian="11pt" style:font-name-complex="Arial" style:font-size-complex="11pt"/>
    </style:style>
    <style:style style:name="T541_4" style:family="text">
      <style:text-properties fo:font-size="11pt" style:font-name-asian="Arial" style:font-size-asian="11pt" style:font-name-complex="Arial" style:font-size-complex="11pt"/>
    </style:style>
    <style:style style:name="T541_5" style:family="text">
      <style:text-properties fo:font-size="11pt" style:font-name-asian="Arial" style:font-size-asian="11pt" style:font-name-complex="Arial" style:font-size-complex="11pt"/>
    </style:style>
    <style:style style:name="T541_6" style:family="text">
      <style:text-properties fo:font-size="11pt" style:font-name-asian="Arial" style:font-size-asian="11pt" style:font-name-complex="Arial" style:font-size-complex="11pt"/>
    </style:style>
    <style:style style:name="P542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542_1" style:family="text">
      <style:text-properties fo:font-size="11pt" style:font-name-asian="Arial" style:font-size-asian="11pt" style:font-name-complex="Arial" style:font-size-complex="11pt"/>
    </style:style>
    <style:style style:name="P543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543_1" style:family="text">
      <style:text-properties fo:font-size="11pt" style:font-name-asian="Arial" style:font-size-asian="11pt" style:font-name-complex="Arial" style:font-size-complex="11pt"/>
    </style:style>
    <style:style style:name="T543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43_3" style:family="text">
      <style:text-properties fo:font-size="11pt" style:font-name-asian="Arial" style:font-size-asian="11pt" style:font-name-complex="Arial" style:font-size-complex="11pt"/>
    </style:style>
    <style:style style:name="P544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T544_1" style:family="text">
      <style:text-properties fo:font-size="11pt" style:font-name-asian="Arial" style:font-size-asian="11pt" style:font-name-complex="Arial" style:font-size-complex="11pt"/>
    </style:style>
    <style:style style:name="T544_2" style:family="text">
      <style:text-properties style:font-name="Cambria Math" fo:font-size="11pt" style:font-name-asian="Arial" style:font-size-asian="11pt" style:font-name-complex="Cambria Math" style:font-size-complex="11pt"/>
    </style:style>
    <style:style style:name="T544_3" style:family="text">
      <style:text-properties fo:font-size="11pt" style:font-name-asian="Arial" style:font-size-asian="11pt" style:font-name-complex="Arial" style:font-size-complex="11pt"/>
    </style:style>
    <style:style style:name="P545" style:family="paragraph" style:parent-style-name="List_20_Paragraph">
      <style:text-properties fo:font-size="11pt" style:font-name-asian="Arial" style:font-size-asian="11pt" style:font-name-complex="Arial" style:font-size-complex="11pt"/>
    </style:style>
    <style:style style:name="P546" style:family="paragraph" style:parent-style-name="List_20_Paragraph">
      <style:paragraph-properties fo:margin-left="0cm"/>
    </style:style>
    <style:style style:name="T546_1" style:family="text">
      <style:text-properties fo:font-size="11pt" style:font-name-asian="Arial" style:font-size-asian="11pt" style:font-name-complex="Arial" style:font-size-complex="11pt"/>
    </style:style>
    <style:style style:name="T546_2" style:family="text">
      <style:text-properties fo:font-size="11pt" style:font-name-asian="Arial" style:font-size-asian="11pt" style:font-name-complex="Arial" style:font-size-complex="11pt"/>
    </style:style>
    <style:style style:name="T546_3" style:family="text">
      <style:text-properties fo:font-size="11pt" style:font-name-asian="Arial" style:font-size-asian="11pt" style:font-name-complex="Arial" style:font-size-complex="11pt"/>
    </style:style>
    <style:style style:name="T546_4" style:family="text">
      <style:text-properties fo:font-size="11pt" style:font-name-asian="Arial" style:font-size-asian="11pt" style:font-name-complex="Arial" style:font-size-complex="11pt"/>
    </style:style>
    <style:style style:name="T546_5" style:family="text">
      <style:text-properties fo:font-size="11pt" style:font-name-asian="Arial" style:font-size-asian="11pt" style:font-name-complex="Arial" style:font-size-complex="11pt"/>
    </style:style>
    <style:style style:name="T546_6" style:family="text">
      <style:text-properties fo:font-size="11pt" style:font-name-asian="Arial" style:font-size-asian="11pt" style:font-name-complex="Arial" style:font-size-complex="11pt"/>
    </style:style>
    <style:style style:name="T546_7" style:family="text">
      <style:text-properties fo:font-size="11pt" style:font-name-asian="Arial" style:font-size-asian="11pt" style:font-name-complex="Arial" style:font-size-complex="11pt"/>
    </style:style>
    <style:style style:name="T546_8" style:family="text">
      <style:text-properties fo:font-size="11pt" style:font-name-asian="Arial" style:font-size-asian="11pt" style:font-name-complex="Arial" style:font-size-complex="11pt"/>
    </style:style>
    <style:style style:name="T546_9" style:family="text">
      <style:text-properties fo:font-size="11pt" style:font-name-asian="Arial" style:font-size-asian="11pt" style:font-name-complex="Arial" style:font-size-complex="11pt"/>
    </style:style>
    <style:style style:name="T546_10" style:family="text">
      <style:text-properties fo:font-size="11pt" style:font-name-asian="Arial" style:font-size-asian="11pt" style:font-name-complex="Arial" style:font-size-complex="11pt"/>
    </style:style>
    <style:style style:name="T546_11" style:family="text">
      <style:text-properties fo:font-size="11pt" style:font-name-asian="Arial" style:font-size-asian="11pt" style:font-name-complex="Arial" style:font-size-complex="11pt"/>
    </style:style>
    <style:style style:name="T546_12" style:family="text">
      <style:text-properties fo:font-size="11pt" style:font-name-asian="Arial" style:font-size-asian="11pt" style:font-name-complex="Arial" style:font-size-complex="11pt"/>
    </style:style>
    <style:style style:name="T546_13" style:family="text">
      <style:text-properties fo:font-size="11pt" style:font-name-asian="Arial" style:font-size-asian="11pt" style:font-name-complex="Arial" style:font-size-complex="11pt"/>
    </style:style>
    <style:style style:name="T546_14" style:family="text">
      <style:text-properties fo:font-size="11pt" style:font-name-asian="Arial" style:font-size-asian="11pt" style:font-name-complex="Arial" style:font-size-complex="11pt"/>
    </style:style>
    <style:style style:name="T546_15" style:family="text">
      <style:text-properties fo:font-size="11pt" style:font-name-asian="Arial" style:font-size-asian="11pt" style:font-name-complex="Arial" style:font-size-complex="11pt"/>
    </style:style>
    <style:style style:name="T546_16" style:family="text">
      <style:text-properties fo:font-size="11pt" style:font-name-asian="Arial" style:font-size-asian="11pt" style:font-name-complex="Arial" style:font-size-complex="11pt"/>
    </style:style>
    <style:style style:name="T546_17" style:family="text">
      <style:text-properties fo:font-size="11pt" style:font-name-asian="Arial" style:font-size-asian="11pt" style:font-name-complex="Arial" style:font-size-complex="11pt"/>
    </style:style>
    <style:style style:name="T546_18" style:family="text">
      <style:text-properties fo:font-size="11pt" style:font-name-asian="Arial" style:font-size-asian="11pt" style:font-name-complex="Arial" style:font-size-complex="11pt"/>
    </style:style>
    <style:style style:name="T546_19" style:family="text">
      <style:text-properties fo:font-size="11pt" style:font-name-asian="Arial" style:font-size-asian="11pt" style:font-name-complex="Arial" style:font-size-complex="11pt"/>
    </style:style>
    <style:style style:name="T546_20" style:family="text">
      <style:text-properties fo:font-size="11pt" style:font-name-asian="Arial" style:font-size-asian="11pt" style:font-name-complex="Arial" style:font-size-complex="11pt"/>
    </style:style>
    <style:style style:name="T546_21" style:family="text">
      <style:text-properties fo:font-size="11pt" style:font-name-asian="Arial" style:font-size-asian="11pt" style:font-name-complex="Arial" style:font-size-complex="11pt"/>
    </style:style>
    <style:style style:name="P547" style:family="paragraph" style:parent-style-name="List_20_Paragraph">
      <style:paragraph-properties fo:margin-left="0cm"/>
      <style:text-properties fo:font-size="11pt" style:font-name-asian="Arial" style:font-size-asian="11pt" style:font-name-complex="Arial" style:font-size-complex="11pt"/>
    </style:style>
    <style:style style:name="P548" style:family="paragraph" style:parent-style-name="List_20_Paragraph">
      <style:paragraph-properties fo:margin-left="0cm"/>
    </style:style>
    <style:style style:name="T54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49" style:family="paragraph" style:parent-style-name="List_20_Paragraph">
      <style:paragraph-properties fo:margin-left="0cm" fo:keep-with-next="always"/>
    </style:style>
    <style:style style:name="T549_1" style:family="text">
      <style:text-properties fo:font-size="11pt" style:font-name-asian="Arial" style:font-size-asian="11pt" style:font-name-complex="Arial" style:font-size-complex="11pt"/>
    </style:style>
    <style:style style:name="T549_2" style:family="text">
      <style:text-properties fo:font-size="11pt" style:font-name-asian="Arial" style:font-size-asian="11pt" style:font-name-complex="Arial" style:font-size-complex="11pt"/>
    </style:style>
    <style:style style:name="T549_3" style:family="text">
      <style:text-properties fo:font-size="11pt" style:font-name-asian="Arial" style:font-size-asian="11pt" style:font-name-complex="Arial" style:font-size-complex="11pt"/>
    </style:style>
    <style:style style:name="T549_4" style:family="text">
      <style:text-properties fo:font-size="11pt" style:font-name-asian="Arial" style:font-size-asian="11pt" style:font-name-complex="Arial" style:font-size-complex="11pt"/>
    </style:style>
    <style:style style:name="T549_5" style:family="text">
      <style:text-properties fo:font-size="11pt" style:font-name-asian="Arial" style:font-size-asian="11pt" style:font-name-complex="Arial" style:font-size-complex="11pt"/>
    </style:style>
    <style:style style:name="T549_6" style:family="text">
      <style:text-properties fo:font-size="11pt" style:font-name-asian="Arial" style:font-size-asian="11pt" style:font-name-complex="Arial" style:font-size-complex="11pt"/>
    </style:style>
    <style:style style:name="T549_7" style:family="text">
      <style:text-properties fo:font-size="11pt" style:font-name-asian="Arial" style:font-size-asian="11pt" style:font-name-complex="Arial" style:font-size-complex="11pt"/>
    </style:style>
    <style:style style:name="T549_8" style:family="text">
      <style:text-properties fo:font-size="11pt" style:font-name-asian="Arial" style:font-size-asian="11pt" style:font-name-complex="Arial" style:font-size-complex="11pt"/>
    </style:style>
    <style:style style:name="T549_9" style:family="text">
      <style:text-properties fo:font-size="11pt" style:font-name-asian="Arial" style:font-size-asian="11pt" style:font-name-complex="Arial" style:font-size-complex="11pt"/>
    </style:style>
    <style:style style:name="T549_10" style:family="text">
      <style:text-properties fo:font-size="11pt" style:font-name-asian="Arial" style:font-size-asian="11pt" style:font-name-complex="Arial" style:font-size-complex="11pt"/>
    </style:style>
    <style:style style:name="T549_11" style:family="text">
      <style:text-properties fo:font-size="11pt" style:font-name-asian="Arial" style:font-size-asian="11pt" style:font-name-complex="Arial" style:font-size-complex="11pt"/>
    </style:style>
    <style:style style:name="T549_12" style:family="text">
      <style:text-properties fo:font-size="11pt" style:font-name-asian="Arial" style:font-size-asian="11pt" style:font-name-complex="Arial" style:font-size-complex="11pt"/>
    </style:style>
    <style:style style:name="T549_13" style:family="text">
      <style:text-properties fo:font-size="11pt" style:font-name-asian="Arial" style:font-size-asian="11pt" style:font-name-complex="Arial" style:font-size-complex="11pt"/>
    </style:style>
    <style:style style:name="P550" style:family="paragraph" style:parent-style-name="List_20_Paragraph">
      <style:paragraph-properties fo:margin-left="0cm" fo:keep-with-next="always"/>
      <style:text-properties fo:font-size="11pt" style:font-name-asian="Arial" style:font-size-asian="11pt" style:font-name-complex="Arial" style:font-size-complex="11pt"/>
    </style:style>
    <style:style style:name="P551" style:family="paragraph" style:parent-style-name="List_20_Paragraph">
      <style:paragraph-properties fo:margin-left="0cm" fo:keep-with-next="always"/>
    </style:style>
    <style:style style:name="T551_1" style:family="text">
      <style:text-properties fo:font-size="11pt" style:font-name-asian="Arial" style:font-size-asian="11pt" style:font-name-complex="Arial" style:font-size-complex="11pt"/>
    </style:style>
    <style:style style:name="T551_2" style:family="text">
      <style:text-properties fo:font-size="11pt" style:font-name-asian="Arial" style:font-size-asian="11pt" style:font-name-complex="Arial" style:font-size-complex="11pt"/>
    </style:style>
    <style:style style:name="T551_3" style:family="text">
      <style:text-properties fo:font-size="11pt" style:font-name-asian="Arial" style:font-size-asian="11pt" style:font-name-complex="Arial" style:font-size-complex="11pt"/>
    </style:style>
    <style:style style:name="T551_4" style:family="text">
      <style:text-properties fo:font-size="11pt" style:font-name-asian="Arial" style:font-size-asian="11pt" style:font-name-complex="Arial" style:font-size-complex="11pt"/>
    </style:style>
    <style:style style:name="T551_5" style:family="text">
      <style:text-properties fo:font-size="11pt" style:font-name-asian="Arial" style:font-size-asian="11pt" style:font-name-complex="Arial" style:font-size-complex="11pt"/>
    </style:style>
    <style:style style:name="T551_6" style:family="text">
      <style:text-properties fo:font-size="11pt" style:font-name-asian="Arial" style:font-size-asian="11pt" style:font-name-complex="Arial" style:font-size-complex="11pt"/>
    </style:style>
    <style:style style:name="T551_7" style:family="text">
      <style:text-properties fo:font-size="11pt" style:font-name-asian="Arial" style:font-size-asian="11pt" style:font-name-complex="Arial" style:font-size-complex="11pt"/>
    </style:style>
    <style:style style:name="T551_8" style:family="text">
      <style:text-properties fo:font-size="11pt" style:font-name-asian="Arial" style:font-size-asian="11pt" style:font-name-complex="Arial" style:font-size-complex="11pt"/>
    </style:style>
    <style:style style:name="T551_9" style:family="text">
      <style:text-properties fo:font-size="11pt" style:font-name-asian="Arial" style:font-size-asian="11pt" style:font-name-complex="Arial" style:font-size-complex="11pt"/>
    </style:style>
    <style:style style:name="T551_10" style:family="text">
      <style:text-properties fo:font-size="11pt" style:font-name-asian="Arial" style:font-size-asian="11pt" style:font-name-complex="Arial" style:font-size-complex="11pt"/>
    </style:style>
    <style:style style:name="T551_11" style:family="text">
      <style:text-properties fo:font-size="11pt" style:font-name-asian="Arial" style:font-size-asian="11pt" style:font-name-complex="Arial" style:font-size-complex="11pt"/>
    </style:style>
    <style:style style:name="T551_12" style:family="text">
      <style:text-properties fo:font-size="11pt" style:font-name-asian="Arial" style:font-size-asian="11pt" style:font-name-complex="Arial" style:font-size-complex="11pt"/>
    </style:style>
    <style:style style:name="T551_13" style:family="text">
      <style:text-properties fo:font-size="11pt" style:font-name-asian="Arial" style:font-size-asian="11pt" style:font-name-complex="Arial" style:font-size-complex="11pt"/>
    </style:style>
    <style:style style:name="T551_14" style:family="text">
      <style:text-properties fo:font-size="11pt" style:font-name-asian="Arial" style:font-size-asian="11pt" style:font-name-complex="Arial" style:font-size-complex="11pt"/>
    </style:style>
    <style:style style:name="T551_15" style:family="text">
      <style:text-properties fo:font-size="11pt" style:font-name-asian="Arial" style:font-size-asian="11pt" style:font-name-complex="Arial" style:font-size-complex="11pt"/>
    </style:style>
    <style:style style:name="T551_16" style:family="text">
      <style:text-properties fo:font-size="11pt" style:font-name-asian="Arial" style:font-size-asian="11pt" style:font-name-complex="Arial" style:font-size-complex="11pt"/>
    </style:style>
    <style:style style:name="T551_17" style:family="text">
      <style:text-properties fo:font-size="11pt" style:font-name-asian="Arial" style:font-size-asian="11pt" style:font-name-complex="Arial" style:font-size-complex="11pt"/>
    </style:style>
    <style:style style:name="T551_18" style:family="text">
      <style:text-properties fo:font-size="11pt" style:font-name-asian="Arial" style:font-size-asian="11pt" style:font-name-complex="Arial" style:font-size-complex="11pt"/>
    </style:style>
    <style:style style:name="T551_19" style:family="text">
      <style:text-properties fo:font-size="11pt" style:font-name-asian="Arial" style:font-size-asian="11pt" style:font-name-complex="Arial" style:font-size-complex="11pt"/>
    </style:style>
    <style:style style:name="T551_20" style:family="text">
      <style:text-properties fo:font-size="11pt" style:font-name-asian="Arial" style:font-size-asian="11pt" style:font-name-complex="Arial" style:font-size-complex="11pt"/>
    </style:style>
    <style:style style:name="T551_21" style:family="text">
      <style:text-properties fo:font-size="11pt" style:font-name-asian="Arial" style:font-size-asian="11pt" style:font-name-complex="Arial" style:font-size-complex="11pt"/>
    </style:style>
    <style:style style:name="T551_22" style:family="text">
      <style:text-properties fo:font-size="11pt" style:font-name-asian="Arial" style:font-size-asian="11pt" style:font-name-complex="Arial" style:font-size-complex="11pt"/>
    </style:style>
    <style:style style:name="T551_23" style:family="text">
      <style:text-properties fo:font-size="11pt" style:font-name-asian="Arial" style:font-size-asian="11pt" style:font-name-complex="Arial" style:font-size-complex="11pt"/>
    </style:style>
    <style:style style:name="T551_24" style:family="text">
      <style:text-properties fo:font-size="11pt" style:font-name-asian="Arial" style:font-size-asian="11pt" style:font-name-complex="Arial" style:font-size-complex="11pt"/>
    </style:style>
    <style:style style:name="T551_25" style:family="text">
      <style:text-properties fo:font-size="11pt" style:font-name-asian="Arial" style:font-size-asian="11pt" style:font-name-complex="Arial" style:font-size-complex="11pt"/>
    </style:style>
    <style:style style:name="T551_26" style:family="text">
      <style:text-properties fo:font-size="11pt" style:font-name-asian="Arial" style:font-size-asian="11pt" style:font-name-complex="Arial" style:font-size-complex="11pt"/>
    </style:style>
    <style:style style:name="T551_27" style:family="text">
      <style:text-properties fo:font-size="11pt" style:font-name-asian="Arial" style:font-size-asian="11pt" style:font-name-complex="Arial" style:font-size-complex="11pt"/>
    </style:style>
    <style:style style:name="T551_28" style:family="text">
      <style:text-properties fo:font-size="11pt" style:font-name-asian="Arial" style:font-size-asian="11pt" style:font-name-complex="Arial" style:font-size-complex="11pt"/>
    </style:style>
    <style:style style:name="T551_29" style:family="text">
      <style:text-properties fo:font-size="11pt" style:font-name-asian="Arial" style:font-size-asian="11pt" style:font-name-complex="Arial" style:font-size-complex="11pt"/>
    </style:style>
    <style:style style:name="T551_30" style:family="text">
      <style:text-properties fo:font-size="11pt" style:font-name-asian="Arial" style:font-size-asian="11pt" style:font-name-complex="Arial" style:font-size-complex="11pt"/>
    </style:style>
    <style:style style:name="T551_31" style:family="text">
      <style:text-properties fo:font-size="11pt" style:font-name-asian="Arial" style:font-size-asian="11pt" style:font-name-complex="Arial" style:font-size-complex="11pt"/>
    </style:style>
    <style:style style:name="T551_32" style:family="text">
      <style:text-properties fo:font-size="11pt" style:font-name-asian="Arial" style:font-size-asian="11pt" style:font-name-complex="Arial" style:font-size-complex="11pt"/>
    </style:style>
    <style:style style:name="T551_33" style:family="text">
      <style:text-properties fo:font-size="11pt" style:font-name-asian="Arial" style:font-size-asian="11pt" style:font-name-complex="Arial" style:font-size-complex="11pt"/>
    </style:style>
    <style:style style:name="T551_34" style:family="text">
      <style:text-properties fo:font-size="11pt" style:font-name-asian="Arial" style:font-size-asian="11pt" style:font-name-complex="Arial" style:font-size-complex="11pt"/>
    </style:style>
    <style:style style:name="T551_35" style:family="text">
      <style:text-properties fo:font-size="11pt" style:font-name-asian="Arial" style:font-size-asian="11pt" style:font-name-complex="Arial" style:font-size-complex="11pt"/>
    </style:style>
    <style:style style:name="T551_36" style:family="text">
      <style:text-properties fo:font-size="11pt" style:font-name-asian="Arial" style:font-size-asian="11pt" style:font-name-complex="Arial" style:font-size-complex="11pt"/>
    </style:style>
    <style:style style:name="T551_37" style:family="text">
      <style:text-properties fo:font-size="11pt" style:font-size-asian="11pt" style:font-name-complex="Arial" style:font-size-complex="11pt"/>
    </style:style>
    <style:style style:name="P552" style:family="paragraph" style:parent-style-name="List_20_Paragraph">
      <style:paragraph-properties fo:margin-left="0cm" fo:keep-with-next="always"/>
      <style:text-properties fo:font-size="11pt" style:font-name-asian="Arial" style:font-size-asian="11pt" style:font-name-complex="Arial" style:font-size-complex="11pt"/>
    </style:style>
    <style:style style:name="P553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53_1" style:family="text">
      <style:text-properties fo:font-size="11pt" style:font-size-asian="11pt" style:font-name-complex="Arial" style:font-size-complex="11pt"/>
    </style:style>
    <style:style style:name="P554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54_1" style:family="text">
      <style:text-properties fo:font-size="11pt" style:font-size-asian="11pt" style:font-name-complex="Arial" style:font-size-complex="11pt"/>
    </style:style>
    <style:style style:name="P555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55_1" style:family="text">
      <style:text-properties fo:font-size="11pt" style:font-size-asian="11pt" style:font-name-complex="Arial" style:font-size-complex="11pt"/>
    </style:style>
    <style:style style:name="P556" style:family="paragraph" style:parent-style-name="List_20_Paragraph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T556_1" style:family="text">
      <style:text-properties fo:font-size="11pt" style:font-size-asian="11pt" style:font-name-complex="Arial" style:font-size-complex="11pt"/>
    </style:style>
    <style:style style:name="P557" style:family="paragraph" style:parent-style-name="Normal">
      <style:paragraph-properties fo:keep-with-next="always"/>
      <style:text-properties fo:font-size="11pt" style:font-name-asian="Arial" style:font-size-asian="11pt" style:font-name-complex="Arial" style:font-size-complex="11pt"/>
    </style:style>
    <style:style style:name="P558" style:family="paragraph" style:parent-style-name="Normal"/>
    <style:style style:name="T558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59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59_1" style:family="text">
      <style:text-properties fo:font-size="11pt" style:font-size-asian="11pt" style:font-name-complex="Arial" style:font-size-complex="11pt"/>
    </style:style>
    <style:style style:name="T559_2" style:family="text">
      <style:text-properties fo:font-size="11pt" style:font-size-asian="11pt" style:font-name-complex="Arial" style:font-size-complex="11pt"/>
    </style:style>
    <style:style style:name="T559_3" style:family="text">
      <style:text-properties fo:font-size="11pt" style:font-size-asian="11pt" style:font-name-complex="Arial" style:font-size-complex="11pt"/>
    </style:style>
    <style:style style:name="T559_4" style:family="text">
      <style:text-properties fo:font-size="11pt" style:font-size-asian="11pt" style:font-name-complex="Arial" style:font-size-complex="11pt"/>
    </style:style>
    <style:style style:name="T559_5" style:family="text">
      <style:text-properties fo:font-size="11pt" style:font-size-asian="11pt" style:font-name-complex="Arial" style:font-size-complex="11pt"/>
    </style:style>
    <style:style style:name="T559_6" style:family="text">
      <style:text-properties fo:font-size="11pt" style:font-size-asian="11pt" style:font-name-complex="Arial" style:font-size-complex="11pt"/>
    </style:style>
    <style:style style:name="T559_7" style:family="text">
      <style:text-properties fo:font-size="11pt" style:font-size-asian="11pt" style:font-name-complex="Arial" style:font-size-complex="11pt"/>
    </style:style>
    <style:style style:name="T559_8" style:family="text">
      <style:text-properties fo:font-size="11pt" style:font-size-asian="11pt" style:font-name-complex="Arial" style:font-size-complex="11pt"/>
    </style:style>
    <style:style style:name="T559_9" style:family="text">
      <style:text-properties fo:font-size="11pt" style:font-size-asian="11pt" style:font-name-complex="Arial" style:font-size-complex="11pt"/>
    </style:style>
    <style:style style:name="P560" style:family="paragraph" style:parent-style-name="List_20_Paragraph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T560_1" style:family="text">
      <style:text-properties fo:font-size="11pt" style:font-size-asian="11pt" style:font-name-complex="Arial" style:font-size-complex="11pt"/>
    </style:style>
    <style:style style:name="P561" style:family="paragraph" style:parent-style-name="Normal">
      <style:text-properties fo:font-size="11pt" style:font-size-asian="11pt" style:font-name-complex="Arial" style:font-size-complex="11pt"/>
    </style:style>
    <style:style style:name="P56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2_1" style:family="text">
      <style:text-properties fo:font-size="11pt" style:font-size-asian="11pt" style:font-name-complex="Arial" style:font-size-complex="11pt" fo:font-weight="bold" style:font-weight-asian="bold"/>
    </style:style>
    <style:style style:name="P56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64" style:family="paragraph" style:parent-style-name="Normal">
      <style:paragraph-properties fo:margin-top="0.071cm"/>
    </style:style>
    <style:style style:name="T564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65" style:family="paragraph" style:parent-style-name="Normal">
      <style:paragraph-properties fo:margin-top="0.071cm"/>
    </style:style>
    <style:style style:name="T565_1" style:family="text">
      <style:text-properties fo:color="#000000" fo:font-size="11pt" style:font-size-asian="11pt" style:font-name-complex="Arial" style:font-size-complex="11pt"/>
    </style:style>
    <style:style style:name="T565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565_3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565_4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565_5" style:family="text">
      <style:text-properties fo:color="#000000" fo:font-size="11pt" style:font-size-asian="11pt" style:font-name-complex="Arial" style:font-size-complex="11pt"/>
    </style:style>
    <style:style style:name="T565_6" style:family="text">
      <style:text-properties fo:color="#000000" fo:font-size="11pt" style:font-size-asian="11pt" style:font-name-complex="Arial" style:font-size-complex="11pt"/>
    </style:style>
    <style:style style:name="T565_7" style:family="text">
      <style:text-properties fo:color="#000000" fo:font-size="11pt" style:font-size-asian="11pt" style:font-name-complex="Arial" style:font-size-complex="11pt"/>
    </style:style>
    <style:style style:name="T565_8" style:family="text">
      <style:text-properties fo:color="#000000" fo:font-size="11pt" style:font-size-asian="11pt" style:font-name-complex="Arial" style:font-size-complex="11pt"/>
    </style:style>
    <style:style style:name="T565_9" style:family="text">
      <style:text-properties fo:color="#000000" fo:font-size="11pt" style:font-size-asian="11pt" style:font-name-complex="Arial" style:font-size-complex="11pt"/>
    </style:style>
    <style:style style:name="T565_10" style:family="text">
      <style:text-properties fo:color="#000000" fo:font-size="11pt" style:font-size-asian="11pt" style:font-name-complex="Arial" style:font-size-complex="11pt"/>
    </style:style>
    <style:style style:name="T565_11" style:family="text">
      <style:text-properties fo:color="#000000" fo:font-size="11pt" style:font-size-asian="11pt" style:font-name-complex="Arial" style:font-size-complex="11pt"/>
    </style:style>
    <style:style style:name="T565_12" style:family="text">
      <style:text-properties fo:color="#000000" fo:font-size="11pt" style:font-size-asian="11pt" style:font-name-complex="Arial" style:font-size-complex="11pt"/>
    </style:style>
    <style:style style:name="T565_13" style:family="text">
      <style:text-properties fo:color="#000000" fo:font-size="11pt" style:font-size-asian="11pt" style:font-name-complex="Arial" style:font-size-complex="11pt"/>
    </style:style>
    <style:style style:name="T565_14" style:family="text">
      <style:text-properties fo:color="#000000" fo:font-size="11pt" style:font-size-asian="11pt" style:font-name-complex="Arial" style:font-size-complex="11pt"/>
    </style:style>
    <style:style style:name="T565_15" style:family="text">
      <style:text-properties fo:color="#000000" fo:font-size="11pt" style:font-size-asian="11pt" style:font-name-complex="Arial" style:font-size-complex="11pt"/>
    </style:style>
    <style:style style:name="T565_16" style:family="text">
      <style:text-properties fo:color="#000000" fo:font-size="11pt" style:font-size-asian="11pt" style:font-name-complex="Arial" style:font-size-complex="11pt"/>
    </style:style>
    <style:style style:name="T565_17" style:family="text">
      <style:text-properties fo:color="#000000" fo:font-size="11pt" style:font-size-asian="11pt" style:font-name-complex="Arial" style:font-size-complex="11pt"/>
    </style:style>
    <style:style style:name="T565_18" style:family="text">
      <style:text-properties fo:color="#000000" fo:font-size="11pt" style:font-size-asian="11pt" style:font-name-complex="Arial" style:font-size-complex="11pt"/>
    </style:style>
    <style:style style:name="T565_19" style:family="text">
      <style:text-properties fo:color="#000000" fo:font-size="11pt" style:font-size-asian="11pt" style:font-name-complex="Arial" style:font-size-complex="11pt"/>
    </style:style>
    <style:style style:name="P566" style:family="paragraph" style:parent-style-name="Normal">
      <style:paragraph-properties fo:margin-top="0.071cm"/>
    </style:style>
    <style:style style:name="T566_1" style:family="text">
      <style:text-properties fo:color="#000000" fo:font-size="11pt" style:font-size-asian="11pt" style:font-name-complex="Arial" style:font-size-complex="11pt"/>
    </style:style>
    <style:style style:name="T566_2" style:family="text">
      <style:text-properties fo:color="#000000" fo:font-size="11pt" style:font-size-asian="11pt" style:font-name-complex="Arial" style:font-size-complex="11pt"/>
    </style:style>
    <style:style style:name="T566_3" style:family="text">
      <style:text-properties fo:color="#000000" fo:font-size="11pt" style:font-size-asian="11pt" style:font-name-complex="Arial" style:font-size-complex="11pt"/>
    </style:style>
    <style:style style:name="T566_4" style:family="text">
      <style:text-properties fo:color="#000000" fo:font-size="11pt" style:font-size-asian="11pt" style:font-name-complex="Arial" style:font-size-complex="11pt"/>
    </style:style>
    <style:style style:name="T566_5" style:family="text">
      <style:text-properties fo:color="#000000" fo:font-size="11pt" style:font-size-asian="11pt" style:font-name-complex="Arial" style:font-size-complex="11pt"/>
    </style:style>
    <style:style style:name="T566_6" style:family="text">
      <style:text-properties fo:color="#000000" fo:font-size="11pt" style:font-size-asian="11pt" style:font-name-complex="Arial" style:font-size-complex="11pt"/>
    </style:style>
    <style:style style:name="T566_7" style:family="text">
      <style:text-properties fo:color="#000000" fo:font-size="11pt" style:font-size-asian="11pt" style:font-name-complex="Arial" style:font-size-complex="11pt"/>
    </style:style>
    <style:style style:name="T566_8" style:family="text">
      <style:text-properties fo:color="#000000" fo:font-size="11pt" style:font-size-asian="11pt" style:font-name-complex="Arial" style:font-size-complex="11pt"/>
    </style:style>
    <style:style style:name="T566_9" style:family="text">
      <style:text-properties fo:color="#000000" fo:font-size="11pt" style:font-size-asian="11pt" style:font-name-complex="Arial" style:font-size-complex="11pt"/>
    </style:style>
    <style:style style:name="T566_10" style:family="text">
      <style:text-properties fo:color="#000000" fo:font-size="11pt" style:font-size-asian="11pt" style:font-name-complex="Arial" style:font-size-complex="11pt"/>
    </style:style>
    <style:style style:name="T566_11" style:family="text">
      <style:text-properties fo:color="#000000" fo:font-size="11pt" style:font-size-asian="11pt" style:font-name-complex="Arial" style:font-size-complex="11pt"/>
    </style:style>
    <style:style style:name="T566_12" style:family="text">
      <style:text-properties fo:color="#000000" fo:font-size="11pt" style:font-size-asian="11pt" style:font-name-complex="Arial" style:font-size-complex="11pt"/>
    </style:style>
    <style:style style:name="T566_13" style:family="text">
      <style:text-properties fo:color="#000000" fo:font-size="11pt" style:font-size-asian="11pt" style:font-name-complex="Arial" style:font-size-complex="11pt"/>
    </style:style>
    <style:style style:name="P567" style:family="paragraph" style:parent-style-name="Normal">
      <style:paragraph-properties fo:margin-top="0.071cm"/>
      <style:text-properties fo:color="#000000" fo:font-size="11pt" style:font-size-asian="11pt" style:font-name-complex="Arial" style:font-size-complex="11pt"/>
    </style:style>
    <style:style style:name="P568" style:family="paragraph" style:parent-style-name="Normal">
      <style:paragraph-properties fo:margin-top="0.071cm" fo:margin-bottom="0.071cm"/>
    </style:style>
    <style:style style:name="T568_1" style:family="text">
      <style:text-properties fo:color="#000000" fo:font-size="11pt" style:font-size-asian="11pt" style:font-name-complex="Arial" style:font-size-complex="11pt" style:text-underline-style="solid" style:text-underline-color="font-color"/>
    </style:style>
    <style:style style:name="Table16" style:family="table">
      <style:table-properties table:align="left" style:width="17.993cm" fo:margin-left="0cm"/>
    </style:style>
    <style:style style:name="Column51" style:family="table-column">
      <style:table-column-properties style:column-width="2.992cm" style:use-optimal-column-width="false"/>
    </style:style>
    <style:style style:name="Column52" style:family="table-column">
      <style:table-column-properties style:column-width="2.752cm" style:use-optimal-column-width="false"/>
    </style:style>
    <style:style style:name="Column53" style:family="table-column">
      <style:table-column-properties style:column-width="12.25cm" style:use-optimal-column-width="false"/>
    </style:style>
    <style:style style:name="Row86" style:family="table-row">
      <style:table-row-properties style:min-row-height="0.529cm" style:use-optimal-row-height="fals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7" style:family="table-row">
      <style:table-row-properties style:min-row-height="0.529cm" style:use-optimal-row-height="fals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8" style:family="table-row">
      <style:table-row-properties style:min-row-height="0.529cm" style:use-optimal-row-height="fals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9" style:family="table-row">
      <style:table-row-properties style:min-row-height="0.529cm" style:use-optimal-row-height="fals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529cm" style:use-optimal-row-height="fals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84" style:family="paragraph" style:parent-style-name="Normal">
      <style:paragraph-properties fo:margin-top="0.071cm"/>
      <style:text-properties fo:color="#000000" fo:font-size="11pt" style:font-size-asian="11pt" style:font-name-complex="Arial" style:font-size-complex="11pt"/>
    </style:style>
    <style:style style:name="P585" style:family="paragraph" style:parent-style-name="Normal">
      <style:paragraph-properties fo:margin-top="0.071cm" fo:margin-bottom="0.071cm"/>
    </style:style>
    <style:style style:name="T585_1" style:family="text">
      <style:text-properties fo:color="#000000" fo:font-size="11pt" style:font-size-asian="11pt" style:font-name-complex="Arial" style:font-size-complex="11pt" style:text-underline-style="solid" style:text-underline-color="font-color"/>
    </style:style>
    <style:style style:name="Table17" style:family="table">
      <style:table-properties table:align="left" style:width="17.993cm" fo:margin-left="0cm"/>
    </style:style>
    <style:style style:name="Column54" style:family="table-column">
      <style:table-column-properties style:column-width="2.743cm" style:use-optimal-column-width="false"/>
    </style:style>
    <style:style style:name="Column55" style:family="table-column">
      <style:table-column-properties style:column-width="2.249cm" style:use-optimal-column-width="false"/>
    </style:style>
    <style:style style:name="Column56" style:family="table-column">
      <style:table-column-properties style:column-width="10.753cm" style:use-optimal-column-width="false"/>
    </style:style>
    <style:style style:name="Column57" style:family="table-column">
      <style:table-column-properties style:column-width="2.249cm" style:use-optimal-column-width="false"/>
    </style:style>
    <style:style style:name="Row91" style:family="table-row">
      <style:table-row-properties style:min-row-height="0.529cm" style:use-optimal-row-height="fals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line-height="100%" fo:margin-bottom="0cm"/>
    </style:style>
    <style:style style:name="T58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line-height="100%" fo:margin-bottom="0cm"/>
    </style:style>
    <style:style style:name="T58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line-height="100%" fo:margin-bottom="0cm"/>
    </style:style>
    <style:style style:name="T58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92" style:family="table-row">
      <style:table-row-properties style:min-row-height="0.529cm" style:use-optimal-row-height="fals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line-height="100%" fo:margin-bottom="0cm"/>
    </style:style>
    <style:style style:name="T59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line-height="100%" fo:margin-bottom="0cm"/>
    </style:style>
    <style:style style:name="T59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9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59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95" style:family="paragraph" style:parent-style-name="Normal">
      <style:paragraph-properties fo:line-height="100%" fo:margin-bottom="0cm"/>
    </style:style>
    <style:style style:name="T59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5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95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3" style:family="table-row">
      <style:table-row-properties style:min-row-height="0.529cm" style:use-optimal-row-height="fals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line-height="100%" fo:margin-bottom="0cm"/>
    </style:style>
    <style:style style:name="T59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9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0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0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0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02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02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0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4" style:family="table-row">
      <style:table-row-properties style:min-row-height="0.529cm" style:use-optimal-row-height="fals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0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0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1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0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0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0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0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5" style:family="table-row">
      <style:table-row-properties style:min-row-height="0.529cm" style:use-optimal-row-height="fals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1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1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1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1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16_1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1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6" style:family="table-row">
      <style:table-row-properties style:min-row-height="0.529cm" style:use-optimal-row-height="fals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2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2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24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2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2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7" style:family="table-row">
      <style:table-row-properties style:min-row-height="0.529cm" style:use-optimal-row-height="fals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3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3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8" style:family="table-row">
      <style:table-row-properties style:min-row-height="0.529cm" style:use-optimal-row-height="fals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3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4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4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4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9" style:family="table-row">
      <style:table-row-properties style:min-row-height="0.529cm" style:use-optimal-row-height="fals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4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4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49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5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0" style:family="table-row">
      <style:table-row-properties style:min-row-height="0.529cm" style:use-optimal-row-height="fals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5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5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5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5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5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1" style:family="table-row">
      <style:table-row-properties style:min-row-height="0.529cm" style:use-optimal-row-height="fals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6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6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6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6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2" style:family="table-row">
      <style:table-row-properties style:min-row-height="0.529cm" style:use-optimal-row-height="fals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66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7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73" style:family="paragraph" style:parent-style-name="Normal">
      <style:text-properties fo:color="#000000" fo:font-size="11pt" style:font-size-asian="11pt" style:font-name-complex="Arial" style:font-size-complex="11pt"/>
    </style:style>
    <style:style style:name="P67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74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674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675" style:family="paragraph" style:parent-style-name="Normal">
      <style:text-properties fo:color="#000000" fo:font-size="11pt" style:font-size-asian="11pt" style:font-name-complex="Arial" style:font-size-complex="11pt" fo:font-weight="bold" style:font-weight-asian="bold"/>
    </style:style>
    <style:style style:name="P676" style:family="paragraph" style:parent-style-name="Normal"/>
    <style:style style:name="T676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676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677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678" style:family="paragraph" style:parent-style-name="Normal"/>
    <style:style style:name="T678_1" style:family="text">
      <style:text-properties fo:color="#000000" fo:font-size="11pt" style:font-size-asian="11pt" style:font-name-complex="Arial" style:font-size-complex="11pt"/>
    </style:style>
    <style:style style:name="T678_2" style:family="text">
      <style:text-properties fo:color="#000000" fo:font-size="11pt" style:font-size-asian="11pt" style:font-name-complex="Arial" style:font-size-complex="11pt"/>
    </style:style>
    <style:style style:name="T678_3" style:family="text">
      <style:text-properties fo:color="#000000" fo:font-size="11pt" style:font-size-asian="11pt" style:font-name-complex="Arial" style:font-size-complex="11pt"/>
    </style:style>
    <style:style style:name="P679" style:family="paragraph" style:parent-style-name="List_20_Paragraph">
      <style:paragraph-properties fo:margin-bottom="0cm"/>
    </style:style>
    <style:style style:name="T679_1" style:family="text">
      <style:text-properties fo:color="#000000" fo:font-size="11pt" style:font-size-asian="11pt" style:font-name-complex="Arial" style:font-size-complex="11pt"/>
    </style:style>
    <style:style style:name="T679_2" style:family="text">
      <style:text-properties fo:color="#000000" fo:font-size="11pt" style:font-size-asian="11pt" style:font-name-complex="Arial" style:font-size-complex="11pt"/>
    </style:style>
    <style:style style:name="T679_3" style:family="text">
      <style:text-properties fo:color="#000000" fo:font-size="11pt" style:font-name-asian="Arial" style:font-size-asian="11pt" style:font-name-complex="Arial" style:font-size-complex="11pt"/>
    </style:style>
    <style:style style:name="P680" style:family="paragraph" style:parent-style-name="List_20_Paragraph">
      <style:paragraph-properties fo:margin-bottom="0cm"/>
      <style:text-properties fo:color="#000000" fo:font-size="11pt" style:font-size-asian="11pt" style:font-name-complex="Arial" style:font-size-complex="11pt"/>
    </style:style>
    <style:style style:name="T680_1" style:family="text">
      <style:text-properties fo:color="#000000" fo:font-size="11pt" style:font-size-asian="11pt" style:font-name-complex="Arial" style:font-size-complex="11pt"/>
    </style:style>
    <style:style style:name="T680_2" style:family="text">
      <style:text-properties fo:color="#000000" fo:font-size="11pt" style:font-size-asian="11pt" style:font-name-complex="Arial" style:font-size-complex="11pt"/>
    </style:style>
    <style:style style:name="P681" style:family="paragraph" style:parent-style-name="Normal">
      <style:text-properties fo:color="#000000" fo:font-size="11pt" style:font-size-asian="11pt" style:font-name-complex="Arial" style:font-size-complex="11pt"/>
    </style:style>
    <style:style style:name="P682" style:family="paragraph" style:parent-style-name="Normal"/>
    <style:style style:name="T682_1" style:family="text">
      <style:text-properties fo:color="#000000" fo:font-size="11pt" style:font-size-asian="11pt" style:font-name-complex="Arial" style:font-size-complex="11pt"/>
    </style:style>
    <style:style style:name="T682_2" style:family="text">
      <style:text-properties fo:color="#000000" fo:font-size="11pt" style:font-size-asian="11pt" style:font-name-complex="Arial" style:font-size-complex="11pt"/>
    </style:style>
    <style:style style:name="T682_3" style:family="text">
      <style:text-properties fo:color="#000000" fo:font-size="11pt" style:font-size-asian="11pt" style:font-name-complex="Arial" style:font-size-complex="11pt"/>
    </style:style>
    <style:style style:name="T682_4" style:family="text">
      <style:text-properties fo:color="#000000" fo:font-size="11pt" style:font-size-asian="11pt" style:font-name-complex="Arial" style:font-size-complex="11pt"/>
    </style:style>
    <style:style style:name="T682_5" style:family="text">
      <style:text-properties fo:color="#000000" fo:font-size="11pt" style:font-name-asian="Arial" style:font-size-asian="11pt" style:font-name-complex="Arial" style:font-size-complex="11pt"/>
    </style:style>
    <style:style style:name="T682_6" style:family="text">
      <style:text-properties fo:color="#000000" fo:font-size="11pt" style:font-size-asian="11pt" style:font-name-complex="Arial" style:font-size-complex="11pt"/>
    </style:style>
    <style:style style:name="T682_7" style:family="text">
      <style:text-properties fo:color="#000000" fo:font-size="11pt" style:font-size-asian="11pt" style:font-name-complex="Arial" style:font-size-complex="11pt"/>
    </style:style>
    <style:style style:name="T682_8" style:family="text">
      <style:text-properties fo:color="#000000" fo:font-size="11pt" style:font-size-asian="11pt" style:font-name-complex="Arial" style:font-size-complex="11pt"/>
    </style:style>
    <style:style style:name="T682_9" style:family="text">
      <style:text-properties fo:color="#000000" fo:font-size="11pt" style:font-size-asian="11pt" style:font-name-complex="Arial" style:font-size-complex="11pt"/>
    </style:style>
    <style:style style:name="T682_10" style:family="text">
      <style:text-properties fo:color="#000000" fo:font-size="11pt" style:font-size-asian="11pt" style:font-name-complex="Arial" style:font-size-complex="11pt"/>
    </style:style>
    <style:style style:name="T682_11" style:family="text">
      <style:text-properties fo:color="#000000" fo:font-size="11pt" style:font-size-asian="11pt" style:font-name-complex="Arial" style:font-size-complex="11pt"/>
    </style:style>
    <style:style style:name="T682_12" style:family="text">
      <style:text-properties fo:color="#000000" fo:font-size="11pt" style:font-size-asian="11pt" style:font-name-complex="Arial" style:font-size-complex="11pt"/>
    </style:style>
    <style:style style:name="T682_13" style:family="text">
      <style:text-properties fo:color="#000000" fo:font-size="11pt" style:font-size-asian="11pt" style:font-name-complex="Arial" style:font-size-complex="11pt"/>
    </style:style>
    <style:style style:name="T682_14" style:family="text">
      <style:text-properties fo:color="#000000" fo:font-size="11pt" style:font-size-asian="11pt" style:font-name-complex="Arial" style:font-size-complex="11pt"/>
    </style:style>
    <style:style style:name="T682_15" style:family="text">
      <style:text-properties fo:color="#000000" fo:font-size="11pt" style:font-size-asian="11pt" style:font-name-complex="Arial" style:font-size-complex="11pt"/>
    </style:style>
    <style:style style:name="T682_16" style:family="text">
      <style:text-properties fo:color="#000000" fo:font-size="11pt" style:font-size-asian="11pt" style:font-name-complex="Arial" style:font-size-complex="11pt"/>
    </style:style>
    <style:style style:name="T682_17" style:family="text">
      <style:text-properties fo:color="#000000" fo:font-size="11pt" style:font-size-asian="11pt" style:font-name-complex="Arial" style:font-size-complex="11pt"/>
    </style:style>
    <style:style style:name="T682_18" style:family="text">
      <style:text-properties fo:color="#000000" fo:font-size="11pt" style:font-size-asian="11pt" style:font-name-complex="Arial" style:font-size-complex="11pt"/>
    </style:style>
    <style:style style:name="T682_19" style:family="text">
      <style:text-properties fo:color="#000000" fo:font-size="11pt" style:font-size-asian="11pt" style:font-name-complex="Arial" style:font-size-complex="11pt"/>
    </style:style>
    <style:style style:name="P683" style:family="paragraph" style:parent-style-name="Normal">
      <style:text-properties fo:color="#000000" fo:font-size="11pt" style:font-size-asian="11pt" style:font-name-complex="Arial" style:font-size-complex="11pt"/>
    </style:style>
    <style:style style:name="P684" style:family="paragraph" style:parent-style-name="Normal"/>
    <style:style style:name="T684_1" style:family="text">
      <style:text-properties fo:color="#000000" fo:font-size="11pt" style:font-size-asian="11pt" style:font-name-complex="Arial" style:font-size-complex="11pt" style:text-underline-style="solid" style:text-underline-color="font-color"/>
    </style:style>
    <style:style style:name="P685" style:family="paragraph" style:parent-style-name="List_20_Paragraph">
      <style:paragraph-properties fo:margin-left="0cm"/>
    </style:style>
    <style:style style:name="T685_1" style:family="text">
      <style:text-properties fo:color="#000000" fo:font-size="11pt" style:font-size-asian="11pt" style:font-name-complex="Arial" style:font-size-complex="11pt"/>
    </style:style>
    <style:style style:name="T685_2" style:family="text">
      <style:text-properties fo:color="#000000" fo:font-size="11pt" style:font-size-asian="11pt" style:font-name-complex="Arial" style:font-size-complex="11pt"/>
    </style:style>
    <style:style style:name="T685_3" style:family="text">
      <style:text-properties fo:color="#000000" fo:font-size="11pt" style:font-size-asian="11pt" style:font-name-complex="Arial" style:font-size-complex="11pt"/>
    </style:style>
    <style:style style:name="T685_4" style:family="text">
      <style:text-properties fo:color="#000000" fo:font-size="11pt" style:font-size-asian="11pt" style:font-name-complex="Arial" style:font-size-complex="11pt"/>
    </style:style>
    <style:style style:name="T685_5" style:family="text">
      <style:text-properties fo:color="#000000" fo:font-size="11pt" style:font-size-asian="11pt" style:font-name-complex="Arial" style:font-size-complex="11pt"/>
    </style:style>
    <style:style style:name="T685_6" style:family="text">
      <style:text-properties fo:color="#000000" fo:font-size="11pt" style:font-size-asian="11pt" style:font-name-complex="Arial" style:font-size-complex="11pt"/>
    </style:style>
    <style:style style:name="T685_7" style:family="text">
      <style:text-properties fo:color="#000000" fo:font-size="11pt" style:font-size-asian="11pt" style:font-name-complex="Arial" style:font-size-complex="11pt"/>
    </style:style>
    <style:style style:name="T685_8" style:family="text">
      <style:text-properties fo:color="#000000" fo:font-size="11pt" style:font-size-asian="11pt" style:font-name-complex="Arial" style:font-size-complex="11pt"/>
    </style:style>
    <style:style style:name="T685_9" style:family="text">
      <style:text-properties fo:color="#000000" fo:font-size="11pt" style:font-size-asian="11pt" style:font-name-complex="Arial" style:font-size-complex="11pt"/>
    </style:style>
    <style:style style:name="T685_10" style:family="text">
      <style:text-properties fo:color="#000000" fo:font-size="11pt" style:font-size-asian="11pt" style:font-name-complex="Arial" style:font-size-complex="11pt"/>
    </style:style>
    <style:style style:name="T685_11" style:family="text">
      <style:text-properties fo:color="#000000" fo:font-size="11pt" style:font-size-asian="11pt" style:font-name-complex="Arial" style:font-size-complex="11pt"/>
    </style:style>
    <style:style style:name="T685_12" style:family="text">
      <style:text-properties fo:color="#000000" fo:font-size="11pt" style:font-size-asian="11pt" style:font-name-complex="Arial" style:font-size-complex="11pt"/>
    </style:style>
    <style:style style:name="T685_13" style:family="text">
      <style:text-properties fo:color="#000000" fo:font-size="11pt" style:font-size-asian="11pt" style:font-name-complex="Arial" style:font-size-complex="11pt"/>
    </style:style>
    <style:style style:name="T685_14" style:family="text">
      <style:text-properties fo:color="#000000" fo:font-size="11pt" style:font-size-asian="11pt" style:font-name-complex="Arial" style:font-size-complex="11pt"/>
    </style:style>
    <style:style style:name="T685_15" style:family="text">
      <style:text-properties fo:color="#000000" fo:font-size="11pt" style:font-size-asian="11pt" style:font-name-complex="Arial" style:font-size-complex="11pt"/>
    </style:style>
    <style:style style:name="T685_16" style:family="text">
      <style:text-properties fo:color="#000000" fo:font-size="11pt" style:font-size-asian="11pt" style:font-name-complex="Arial" style:font-size-complex="11pt"/>
    </style:style>
    <style:style style:name="T685_17" style:family="text">
      <style:text-properties fo:color="#000000" fo:font-size="11pt" style:font-size-asian="11pt" style:font-name-complex="Arial" style:font-size-complex="11pt"/>
    </style:style>
    <style:style style:name="T685_18" style:family="text">
      <style:text-properties fo:color="#000000" fo:font-size="11pt" style:font-size-asian="11pt" style:font-name-complex="Arial" style:font-size-complex="11pt"/>
    </style:style>
    <style:style style:name="T685_19" style:family="text">
      <style:text-properties fo:color="#000000" fo:font-size="11pt" style:font-size-asian="11pt" style:font-name-complex="Arial" style:font-size-complex="11pt"/>
    </style:style>
    <style:style style:name="T685_20" style:family="text">
      <style:text-properties fo:color="#000000" fo:font-size="11pt" style:font-size-asian="11pt" style:font-name-complex="Arial" style:font-size-complex="11pt"/>
    </style:style>
    <style:style style:name="T685_21" style:family="text">
      <style:text-properties fo:color="#000000" fo:font-size="11pt" style:font-size-asian="11pt" style:font-name-complex="Arial" style:font-size-complex="11pt"/>
    </style:style>
    <style:style style:name="T685_22" style:family="text">
      <style:text-properties fo:color="#000000" fo:font-size="11pt" style:font-size-asian="11pt" style:font-name-complex="Arial" style:font-size-complex="11pt"/>
    </style:style>
    <style:style style:name="T685_23" style:family="text">
      <style:text-properties fo:color="#000000" fo:font-size="11pt" style:font-size-asian="11pt" style:font-name-complex="Arial" style:font-size-complex="11pt"/>
    </style:style>
    <style:style style:name="T685_24" style:family="text">
      <style:text-properties fo:color="#000000" fo:font-size="11pt" style:font-size-asian="11pt" style:font-name-complex="Arial" style:font-size-complex="11pt"/>
    </style:style>
    <style:style style:name="T685_25" style:family="text">
      <style:text-properties fo:color="#000000" fo:font-size="11pt" style:font-size-asian="11pt" style:font-name-complex="Arial" style:font-size-complex="11pt"/>
    </style:style>
    <style:style style:name="T685_26" style:family="text">
      <style:text-properties fo:color="#000000" fo:font-size="11pt" style:font-size-asian="11pt" style:font-name-complex="Arial" style:font-size-complex="11pt"/>
    </style:style>
    <style:style style:name="T685_27" style:family="text">
      <style:text-properties fo:color="#000000" fo:font-size="11pt" style:font-size-asian="11pt" style:font-name-complex="Arial" style:font-size-complex="11pt"/>
    </style:style>
    <style:style style:name="T685_28" style:family="text">
      <style:text-properties fo:color="#000000" fo:font-size="11pt" style:font-size-asian="11pt" style:font-name-complex="Arial" style:font-size-complex="11pt"/>
    </style:style>
    <style:style style:name="T685_29" style:family="text">
      <style:text-properties fo:color="#000000" fo:font-size="11pt" style:font-size-asian="11pt" style:font-name-complex="Arial" style:font-size-complex="11pt"/>
    </style:style>
    <style:style style:name="T685_30" style:family="text">
      <style:text-properties fo:color="#000000" fo:font-size="11pt" style:font-size-asian="11pt" style:font-name-complex="Arial" style:font-size-complex="11pt"/>
    </style:style>
    <style:style style:name="T685_31" style:family="text">
      <style:text-properties fo:color="#000000" fo:font-size="11pt" style:font-size-asian="11pt" style:font-name-complex="Arial" style:font-size-complex="11pt"/>
    </style:style>
    <style:style style:name="T685_32" style:family="text">
      <style:text-properties fo:color="#000000" fo:font-size="11pt" style:font-size-asian="11pt" style:font-name-complex="Arial" style:font-size-complex="11pt"/>
    </style:style>
    <style:style style:name="T685_33" style:family="text">
      <style:text-properties fo:color="#000000" fo:font-size="11pt" style:font-size-asian="11pt" style:font-name-complex="Arial" style:font-size-complex="11pt"/>
    </style:style>
    <style:style style:name="T685_34" style:family="text">
      <style:text-properties fo:color="#000000" fo:font-size="11pt" style:font-size-asian="11pt" style:font-name-complex="Arial" style:font-size-complex="11pt"/>
    </style:style>
    <style:style style:name="T685_35" style:family="text">
      <style:text-properties fo:color="#000000" fo:font-size="11pt" style:font-size-asian="11pt" style:font-name-complex="Arial" style:font-size-complex="11pt"/>
    </style:style>
    <style:style style:name="T685_36" style:family="text">
      <style:text-properties fo:color="#000000" fo:font-size="11pt" style:font-size-asian="11pt" style:font-name-complex="Arial" style:font-size-complex="11pt"/>
    </style:style>
    <style:style style:name="T685_37" style:family="text">
      <style:text-properties fo:color="#000000" fo:font-size="11pt" style:font-size-asian="11pt" style:font-name-complex="Arial" style:font-size-complex="11pt"/>
    </style:style>
    <style:style style:name="T685_38" style:family="text">
      <style:text-properties fo:color="#000000" fo:font-size="11pt" style:font-size-asian="11pt" style:font-name-complex="Arial" style:font-size-complex="11pt"/>
    </style:style>
    <style:style style:name="T685_39" style:family="text">
      <style:text-properties fo:color="#000000" fo:font-size="11pt" style:font-size-asian="11pt" style:font-name-complex="Arial" style:font-size-complex="11pt"/>
    </style:style>
    <style:style style:name="T685_40" style:family="text">
      <style:text-properties fo:color="#000000" fo:font-size="11pt" style:font-size-asian="11pt" style:font-name-complex="Arial" style:font-size-complex="11pt"/>
    </style:style>
    <style:style style:name="T685_41" style:family="text">
      <style:text-properties fo:color="#000000" fo:font-size="11pt" style:font-size-asian="11pt" style:font-name-complex="Arial" style:font-size-complex="11pt"/>
    </style:style>
    <style:style style:name="T685_42" style:family="text">
      <style:text-properties fo:color="#000000" fo:font-size="11pt" style:font-size-asian="11pt" style:font-name-complex="Arial" style:font-size-complex="11pt"/>
    </style:style>
    <style:style style:name="T685_43" style:family="text">
      <style:text-properties fo:color="#000000" fo:font-size="11pt" style:font-size-asian="11pt" style:font-name-complex="Arial" style:font-size-complex="11pt"/>
    </style:style>
    <style:style style:name="T685_44" style:family="text">
      <style:text-properties fo:color="#000000" fo:font-size="11pt" style:font-size-asian="11pt" style:font-name-complex="Arial" style:font-size-complex="11pt"/>
    </style:style>
    <style:style style:name="T685_45" style:family="text">
      <style:text-properties fo:color="#000000" fo:font-size="11pt" style:font-size-asian="11pt" style:font-name-complex="Arial" style:font-size-complex="11pt"/>
    </style:style>
    <style:style style:name="P686" style:family="paragraph" style:parent-style-name="List_20_Paragraph">
      <style:paragraph-properties fo:margin-left="0cm"/>
      <style:text-properties fo:color="#000000" fo:font-size="11pt" style:font-size-asian="11pt" style:font-name-complex="Arial" style:font-size-complex="11pt"/>
    </style:style>
    <style:style style:name="P687" style:family="paragraph" style:parent-style-name="List_20_Paragraph">
      <style:paragraph-properties fo:margin-left="0cm"/>
    </style:style>
    <style:style style:name="T687_1" style:family="text">
      <style:text-properties fo:color="#000000" fo:font-size="11pt" style:font-size-asian="11pt" style:font-name-complex="Arial" style:font-size-complex="11pt"/>
    </style:style>
    <style:style style:name="T687_2" style:family="text"/>
    <style:style style:name="T687_3" style:family="text">
      <style:text-properties fo:color="#000000" fo:font-size="11pt" style:font-size-asian="11pt" style:font-name-complex="Arial" style:font-size-complex="11pt"/>
    </style:style>
    <style:style style:name="T687_4" style:family="text">
      <style:text-properties fo:color="#000000" fo:font-size="11pt" style:font-size-asian="11pt" style:font-name-complex="Arial" style:font-size-complex="11pt"/>
    </style:style>
    <style:style style:name="T687_5" style:family="text">
      <style:text-properties fo:color="#000000" fo:font-size="11pt" style:font-size-asian="11pt" style:font-name-complex="Arial" style:font-size-complex="11pt"/>
    </style:style>
    <style:style style:name="T687_6" style:family="text">
      <style:text-properties fo:color="#000000" fo:font-size="11pt" style:font-size-asian="11pt" style:font-name-complex="Arial" style:font-size-complex="11pt"/>
    </style:style>
    <style:style style:name="T687_7" style:family="text">
      <style:text-properties fo:color="#000000" fo:font-size="11pt" style:font-size-asian="11pt" style:font-name-complex="Arial" style:font-size-complex="11pt"/>
    </style:style>
    <style:style style:name="T687_8" style:family="text">
      <style:text-properties fo:color="#000000" fo:font-size="11pt" style:font-size-asian="11pt" style:font-name-complex="Arial" style:font-size-complex="11pt"/>
    </style:style>
    <style:style style:name="T687_9" style:family="text">
      <style:text-properties fo:color="#000000" fo:font-size="11pt" style:font-size-asian="11pt" style:font-name-complex="Arial" style:font-size-complex="11pt"/>
    </style:style>
    <style:style style:name="P688" style:family="paragraph" style:parent-style-name="Normal"/>
    <style:style style:name="T688_1" style:family="text">
      <style:text-properties fo:color="#000000" fo:font-size="11pt" style:font-size-asian="11pt" style:font-name-complex="Arial" style:font-size-complex="11pt" style:text-underline-style="solid" style:text-underline-color="font-color"/>
    </style:style>
    <style:style style:name="P689" style:family="paragraph" style:parent-style-name="List_20_Paragraph">
      <style:paragraph-properties fo:margin-left="0cm"/>
    </style:style>
    <style:style style:name="T689_1" style:family="text">
      <style:text-properties fo:font-size="11pt" style:font-size-asian="11pt" style:font-name-complex="Arial" style:font-size-complex="11pt"/>
    </style:style>
    <style:style style:name="T689_2" style:family="text">
      <style:text-properties fo:font-size="11pt" style:font-size-asian="11pt" style:font-name-complex="Arial" style:font-size-complex="11pt"/>
    </style:style>
    <style:style style:name="T689_3" style:family="text">
      <style:text-properties fo:font-size="11pt" style:font-size-asian="11pt" style:font-name-complex="Arial" style:font-size-complex="11pt"/>
    </style:style>
    <style:style style:name="T689_4" style:family="text">
      <style:text-properties fo:font-size="11pt" style:font-size-asian="11pt" style:font-name-complex="Arial" style:font-size-complex="11pt"/>
    </style:style>
    <style:style style:name="T689_5" style:family="text">
      <style:text-properties fo:font-size="11pt" style:font-size-asian="11pt" style:font-name-complex="Arial" style:font-size-complex="11pt"/>
    </style:style>
    <style:style style:name="T689_6" style:family="text">
      <style:text-properties fo:font-size="11pt" style:font-size-asian="11pt" style:font-name-complex="Arial" style:font-size-complex="11pt"/>
    </style:style>
    <style:style style:name="T689_7" style:family="text">
      <style:text-properties fo:font-size="11pt" style:font-size-asian="11pt" style:font-name-complex="Arial" style:font-size-complex="11pt"/>
    </style:style>
    <style:style style:name="T689_8" style:family="text">
      <style:text-properties fo:font-size="11pt" style:font-size-asian="11pt" style:font-name-complex="Arial" style:font-size-complex="11pt"/>
    </style:style>
    <style:style style:name="T689_9" style:family="text">
      <style:text-properties fo:font-size="11pt" style:font-size-asian="11pt" style:font-name-complex="Arial" style:font-size-complex="11pt"/>
    </style:style>
    <style:style style:name="T689_10" style:family="text">
      <style:text-properties fo:font-size="11pt" style:font-size-asian="11pt" style:font-name-complex="Arial" style:font-size-complex="11pt"/>
    </style:style>
    <style:style style:name="T689_11" style:family="text">
      <style:text-properties fo:font-size="11pt" style:font-size-asian="11pt" style:font-name-complex="Arial" style:font-size-complex="11pt"/>
    </style:style>
    <style:style style:name="T689_12" style:family="text">
      <style:text-properties fo:font-size="11pt" style:font-size-asian="11pt" style:font-name-complex="Arial" style:font-size-complex="11pt"/>
    </style:style>
    <style:style style:name="T689_13" style:family="text">
      <style:text-properties fo:font-size="11pt" style:font-size-asian="11pt" style:font-name-complex="Arial" style:font-size-complex="11pt"/>
    </style:style>
    <style:style style:name="T689_14" style:family="text">
      <style:text-properties fo:font-size="11pt" style:font-size-asian="11pt" style:font-name-complex="Arial" style:font-size-complex="11pt"/>
    </style:style>
    <style:style style:name="T689_15" style:family="text">
      <style:text-properties fo:font-size="11pt" style:font-size-asian="11pt" style:font-name-complex="Arial" style:font-size-complex="11pt"/>
    </style:style>
    <style:style style:name="P690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691" style:family="paragraph" style:parent-style-name="List_20_Paragraph">
      <style:paragraph-properties fo:margin-left="0cm"/>
    </style:style>
    <style:style style:name="T691_1" style:family="text">
      <style:text-properties fo:font-size="11pt" style:font-size-asian="11pt" style:font-name-complex="Arial" style:font-size-complex="11pt"/>
    </style:style>
    <style:style style:name="T691_2" style:family="text">
      <style:text-properties fo:font-size="11pt" style:font-size-asian="11pt" style:font-name-complex="Arial" style:font-size-complex="11pt"/>
    </style:style>
    <style:style style:name="T691_3" style:family="text">
      <style:text-properties fo:font-size="11pt" style:font-size-asian="11pt" style:font-name-complex="Arial" style:font-size-complex="11pt"/>
    </style:style>
    <style:style style:name="P692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69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93_1" style:family="text">
      <style:text-properties fo:font-size="11pt" style:font-size-asian="11pt" style:font-name-complex="Arial" style:font-size-complex="11pt" fo:font-weight="bold" style:font-weight-asian="bold"/>
    </style:style>
    <style:style style:name="T693_2" style:family="text" style:parent-style-name="Heading_20_2_20_Char">
      <style:text-properties fo:font-style="normal" style:font-style-asian="normal" fo:font-size="11pt" style:font-size-asian="11pt" style:font-name-complex="Arial" style:font-size-complex="11pt"/>
    </style:style>
    <style:style style:name="T693_3" style:family="text">
      <style:text-properties fo:font-size="11pt" style:font-size-asian="11pt" style:font-name-complex="Arial" style:font-size-complex="11pt" fo:font-weight="bold" style:font-weight-asian="bold"/>
    </style:style>
    <style:style style:name="T693_4" style:family="text">
      <style:text-properties fo:color="#ff0000" fo:font-size="11pt" style:font-size-asian="11pt" style:font-name-complex="Arial" style:font-size-complex="11pt" fo:font-weight="bold" style:font-weight-asian="bold"/>
    </style:style>
    <style:style style:name="P694" style:family="paragraph" style:parent-style-name="Normal">
      <style:text-properties fo:font-size="11pt" style:font-size-asian="11pt" style:font-name-complex="Arial" style:font-size-complex="11pt"/>
    </style:style>
    <style:style style:name="P695" style:family="paragraph" style:parent-style-name="List_20_Paragraph">
      <style:paragraph-properties fo:margin-left="0cm"/>
    </style:style>
    <style:style style:name="T695_1" style:family="text">
      <style:text-properties fo:font-size="11pt" style:font-size-asian="11pt" style:font-name-complex="Arial" style:font-size-complex="11pt"/>
    </style:style>
    <style:style style:name="T695_2" style:family="text">
      <style:text-properties fo:font-size="11pt" style:font-size-asian="11pt" style:font-name-complex="Arial" style:font-size-complex="11pt"/>
    </style:style>
    <style:style style:name="T695_3" style:family="text">
      <style:text-properties fo:font-size="11pt" style:font-size-asian="11pt" style:font-name-complex="Arial" style:font-size-complex="11pt"/>
    </style:style>
    <style:style style:name="T695_4" style:family="text">
      <style:text-properties fo:font-size="11pt" style:font-size-asian="11pt" style:font-name-complex="Arial" style:font-size-complex="11pt"/>
    </style:style>
    <style:style style:name="T695_5" style:family="text">
      <style:text-properties fo:font-size="11pt" style:font-size-asian="11pt" style:font-name-complex="Arial" style:font-size-complex="11pt"/>
    </style:style>
    <style:style style:name="T695_6" style:family="text">
      <style:text-properties fo:font-size="11pt" style:font-size-asian="11pt" style:font-name-complex="Arial" style:font-size-complex="11pt"/>
    </style:style>
    <style:style style:name="T695_7" style:family="text">
      <style:text-properties fo:font-size="11pt" style:font-size-asian="11pt" style:font-name-complex="Arial" style:font-size-complex="11pt"/>
    </style:style>
    <style:style style:name="T695_8" style:family="text">
      <style:text-properties fo:font-size="11pt" style:font-size-asian="11pt" style:font-name-complex="Arial" style:font-size-complex="11pt"/>
    </style:style>
    <style:style style:name="T695_9" style:family="text">
      <style:text-properties fo:font-size="11pt" style:font-size-asian="11pt" style:font-name-complex="Arial" style:font-size-complex="11pt"/>
    </style:style>
    <style:style style:name="T695_10" style:family="text">
      <style:text-properties fo:font-size="11pt" style:font-size-asian="11pt" style:font-name-complex="Arial" style:font-size-complex="11pt"/>
    </style:style>
    <style:style style:name="T695_11" style:family="text">
      <style:text-properties fo:font-size="11pt" style:font-size-asian="11pt" style:font-name-complex="Arial" style:font-size-complex="11pt"/>
    </style:style>
    <style:style style:name="P696" style:family="paragraph" style:parent-style-name="List_20_Paragraph">
      <style:text-properties fo:font-size="11pt" style:font-size-asian="11pt" style:font-name-complex="Arial" style:font-size-complex="11pt"/>
    </style:style>
    <style:style style:name="T696_1" style:family="text">
      <style:text-properties fo:font-size="11pt" style:font-size-asian="11pt" style:font-name-complex="Arial" style:font-size-complex="11pt"/>
    </style:style>
    <style:style style:name="T696_2" style:family="text">
      <style:text-properties fo:font-size="11pt" style:font-size-asian="11pt" style:font-name-complex="Arial" style:font-size-complex="11pt"/>
    </style:style>
    <style:style style:name="T696_3" style:family="text">
      <style:text-properties fo:font-size="11pt" style:font-size-asian="11pt" style:font-name-complex="Arial" style:font-size-complex="11pt"/>
    </style:style>
    <style:style style:name="P697" style:family="paragraph" style:parent-style-name="List_20_Paragraph">
      <style:text-properties fo:font-size="11pt" style:font-size-asian="11pt" style:font-name-complex="Arial" style:font-size-complex="11pt"/>
    </style:style>
    <style:style style:name="T697_1" style:family="text">
      <style:text-properties fo:font-size="11pt" style:font-size-asian="11pt" style:font-name-complex="Arial" style:font-size-complex="11pt"/>
    </style:style>
    <style:style style:name="T697_2" style:family="text">
      <style:text-properties fo:font-size="11pt" style:font-size-asian="11pt" style:font-name-complex="Arial" style:font-size-complex="11pt"/>
    </style:style>
    <style:style style:name="T697_3" style:family="text">
      <style:text-properties fo:font-size="11pt" style:font-size-asian="11pt" style:font-name-complex="Arial" style:font-size-complex="11pt"/>
    </style:style>
    <style:style style:name="T697_4" style:family="text">
      <style:text-properties fo:font-size="11pt" style:font-size-asian="11pt" style:font-name-complex="Arial" style:font-size-complex="11pt"/>
    </style:style>
    <style:style style:name="T697_5" style:family="text">
      <style:text-properties fo:font-size="11pt" style:font-size-asian="11pt" style:font-name-complex="Arial" style:font-size-complex="11pt"/>
    </style:style>
    <style:style style:name="P698" style:family="paragraph" style:parent-style-name="List_20_Paragraph">
      <style:text-properties fo:font-size="11pt" style:font-size-asian="11pt" style:font-name-complex="Arial" style:font-size-complex="11pt"/>
    </style:style>
    <style:style style:name="T698_1" style:family="text">
      <style:text-properties fo:font-size="11pt" style:font-size-asian="11pt" style:font-name-complex="Arial" style:font-size-complex="11pt"/>
    </style:style>
    <style:style style:name="T698_2" style:family="text">
      <style:text-properties fo:font-size="11pt" style:font-size-asian="11pt" style:font-name-complex="Arial" style:font-size-complex="11pt"/>
    </style:style>
    <style:style style:name="T698_3" style:family="text">
      <style:text-properties fo:font-size="11pt" style:font-size-asian="11pt" style:font-name-complex="Arial" style:font-size-complex="11pt"/>
    </style:style>
    <style:style style:name="T698_4" style:family="text">
      <style:text-properties fo:font-size="11pt" style:font-size-asian="11pt" style:font-name-complex="Arial" style:font-size-complex="11pt"/>
    </style:style>
    <style:style style:name="P699" style:family="paragraph" style:parent-style-name="Normal"/>
    <style:style style:name="T699_1" style:family="text">
      <style:text-properties fo:color="#000000" fo:font-size="11pt" style:font-name-asian="Arial" style:font-size-asian="11pt" style:font-name-complex="Arial" style:font-size-complex="11pt"/>
    </style:style>
    <style:style style:name="T699_2" style:family="text">
      <style:text-properties fo:color="#000000" fo:font-size="11pt" style:font-name-asian="Arial" style:font-size-asian="11pt" style:font-name-complex="Arial" style:font-size-complex="11pt"/>
    </style:style>
    <style:style style:name="T699_3" style:family="text">
      <style:text-properties fo:color="#000000" fo:font-size="11pt" style:font-name-asian="Arial" style:font-size-asian="11pt" style:font-name-complex="Arial" style:font-size-complex="11pt"/>
    </style:style>
    <style:style style:name="T699_4" style:family="text">
      <style:text-properties fo:color="#000000" fo:font-size="11pt" style:font-name-asian="Arial" style:font-size-asian="11pt" style:font-name-complex="Arial" style:font-size-complex="11pt"/>
    </style:style>
    <style:style style:name="P700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701" style:family="paragraph" style:parent-style-name="List_20_Paragraph"/>
    <style:style style:name="T701_1" style:family="text">
      <style:text-properties fo:color="#000000" fo:font-size="11pt" style:font-name-asian="Arial" style:font-size-asian="11pt" style:font-name-complex="Arial" style:font-size-complex="11pt"/>
    </style:style>
    <style:style style:name="T701_2" style:family="text">
      <style:text-properties fo:font-size="11pt" style:font-name-asian="Arial" style:font-size-asian="11pt" style:font-name-complex="Arial" style:font-size-complex="11pt"/>
    </style:style>
    <style:style style:name="P702" style:family="paragraph" style:parent-style-name="List_20_Paragraph">
      <style:text-properties fo:color="#000000" fo:font-size="11pt" style:font-name-asian="Arial" style:font-size-asian="11pt" style:font-name-complex="Arial" style:font-size-complex="11pt"/>
    </style:style>
    <style:style style:name="T702_1" style:family="text">
      <style:text-properties fo:color="#000000" fo:font-size="11pt" style:font-name-asian="Arial" style:font-size-asian="11pt" style:font-name-complex="Arial" style:font-size-complex="11pt"/>
    </style:style>
    <style:style style:name="P703" style:family="paragraph" style:parent-style-name="List_20_Paragraph">
      <style:text-properties fo:color="#000000" fo:font-size="11pt" style:font-name-asian="Arial" style:font-size-asian="11pt" style:font-name-complex="Arial" style:font-size-complex="11pt"/>
    </style:style>
    <style:style style:name="T703_1" style:family="text">
      <style:text-properties fo:color="#000000" fo:font-size="11pt" style:font-name-asian="Arial" style:font-size-asian="11pt" style:font-name-complex="Arial" style:font-size-complex="11pt"/>
    </style:style>
    <style:style style:name="P704" style:family="paragraph" style:parent-style-name="List_20_Paragraph">
      <style:paragraph-properties fo:margin-left="0cm"/>
      <style:text-properties fo:font-size="11pt" style:font-size-asian="11pt" style:font-name-complex="Arial" style:font-size-complex="11pt"/>
    </style:style>
    <style:style style:name="P705" style:family="paragraph" style:parent-style-name="List_20_Paragraph">
      <style:paragraph-properties fo:margin-left="0cm"/>
    </style:style>
    <style:style style:name="T705_1" style:family="text">
      <style:text-properties fo:font-size="11pt" style:font-size-asian="11pt" style:font-name-complex="Arial" style:font-size-complex="11pt"/>
    </style:style>
    <style:style style:name="T705_2" style:family="text">
      <style:text-properties fo:font-size="11pt" style:font-size-asian="11pt" style:font-name-complex="Arial" style:font-size-complex="11pt"/>
    </style:style>
    <style:style style:name="T705_3" style:family="text">
      <style:text-properties fo:font-size="11pt" style:font-size-asian="11pt" style:font-name-complex="Arial" style:font-size-complex="11pt"/>
    </style:style>
    <style:style style:name="T705_4" style:family="text">
      <style:text-properties fo:font-size="11pt" style:font-size-asian="11pt" style:font-name-complex="Arial" style:font-size-complex="11pt"/>
    </style:style>
    <style:style style:name="T705_5" style:family="text"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58" style:family="table-column">
      <style:table-column-properties style:column-width="4.251cm"/>
    </style:style>
    <style:style style:name="Column59" style:family="table-column">
      <style:table-column-properties style:column-width="4cm"/>
    </style:style>
    <style:style style:name="Column60" style:family="table-column">
      <style:table-column-properties style:column-width="3.501cm"/>
    </style:style>
    <style:style style:name="Column61" style:family="table-column">
      <style:table-column-properties style:column-width="4.5cm"/>
    </style:style>
    <style:style style:name="Row103" style:family="table-row"/>
    <style:style style:name="Cell3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0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0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710" style:family="paragraph" style:parent-style-name="List_20_Paragraph">
      <style:paragraph-properties fo:margin-left="1.905cm"/>
      <style:text-properties fo:font-size="11pt" style:font-size-asian="11pt" style:font-name-complex="Arial" style:font-size-complex="11pt"/>
    </style:style>
    <style:style style:name="P711" style:family="paragraph" style:parent-style-name="List_20_Paragraph">
      <style:paragraph-properties fo:margin-left="1.905cm"/>
      <style:text-properties fo:font-size="11pt" style:font-size-asian="11pt" style:font-name-complex="Arial" style:font-size-complex="11pt"/>
    </style:style>
    <style:style style:name="P712" style:family="paragraph" style:parent-style-name="List_20_Paragraph">
      <style:paragraph-properties fo:margin-left="1.905cm"/>
      <style:text-properties fo:font-size="11pt" style:font-size-asian="11pt" style:font-name-complex="Arial" style:font-size-complex="11pt"/>
    </style:style>
    <style:style style:name="P713" style:family="paragraph" style:parent-style-name="List_20_Paragraph">
      <style:paragraph-properties fo:margin-left="1.905cm"/>
    </style:style>
    <style:style style:name="T713_1" style:family="text">
      <style:text-properties fo:font-size="11pt" style:font-size-asian="11pt" style:font-name-complex="Arial" style:font-size-complex="11pt"/>
    </style:style>
    <style:style style:name="P714" style:family="paragraph" style:parent-style-name="List_20_Paragraph">
      <style:paragraph-properties fo:margin-left="1.905cm"/>
      <style:text-properties fo:font-size="10pt" style:font-size-asian="10pt" style:font-name-complex="Arial"/>
    </style:style>
    <style:style style:name="P715" style:family="paragraph" style:parent-style-name="List_20_Paragraph">
      <style:text-properties fo:font-size="10pt" style:font-size-asian="10pt" style:font-name-complex="Arial"/>
    </style:style>
    <style:style style:name="T715_1" style:family="text">
      <style:text-properties fo:font-size="10pt" style:font-size-asian="10pt" style:font-name-complex="Arial" fo:font-weight="bold" style:font-weight-asian="bold" style:font-weight-complex="bold"/>
    </style:style>
    <style:style style:name="T715_2" style:family="text">
      <style:text-properties fo:font-size="10pt" style:font-size-asian="10pt" style:font-name-complex="Arial"/>
    </style:style>
    <style:style style:name="T715_3" style:family="text">
      <style:text-properties style:font-name="Cambria Math" fo:font-size="10pt" style:font-size-asian="10pt" style:font-name-complex="Cambria Math"/>
    </style:style>
    <style:style style:name="T715_4" style:family="text">
      <style:text-properties fo:font-size="10pt" style:font-size-asian="10pt" style:font-name-complex="Arial"/>
    </style:style>
    <style:style style:name="P716" style:family="paragraph" style:parent-style-name="List_20_Paragraph">
      <style:text-properties fo:font-size="10pt" style:font-size-asian="10pt" style:font-name-complex="Arial"/>
    </style:style>
    <style:style style:name="T716_1" style:family="text">
      <style:text-properties fo:font-size="10pt" style:font-size-asian="10pt" style:font-name-complex="Arial" fo:font-weight="bold" style:font-weight-asian="bold" style:font-weight-complex="bold"/>
    </style:style>
    <style:style style:name="T716_2" style:family="text">
      <style:text-properties fo:font-size="10pt" style:font-size-asian="10pt" style:font-name-complex="Arial"/>
    </style:style>
    <style:style style:name="T716_3" style:family="text">
      <style:text-properties style:font-name="Cambria Math" fo:font-size="10pt" style:font-size-asian="10pt" style:font-name-complex="Cambria Math"/>
    </style:style>
    <style:style style:name="T716_4" style:family="text">
      <style:text-properties fo:font-size="10pt" style:font-size-asian="10pt" style:font-name-complex="Arial"/>
    </style:style>
    <style:style style:name="P717" style:family="paragraph" style:parent-style-name="List_20_Paragraph">
      <style:text-properties fo:font-size="10pt" style:font-size-asian="10pt" style:font-name-complex="Arial"/>
    </style:style>
    <style:style style:name="T717_1" style:family="text">
      <style:text-properties fo:font-size="10pt" style:font-size-asian="10pt" style:font-name-complex="Arial" fo:font-weight="bold" style:font-weight-asian="bold" style:font-weight-complex="bold"/>
    </style:style>
    <style:style style:name="T717_2" style:family="text">
      <style:text-properties fo:font-size="10pt" style:font-size-asian="10pt" style:font-name-complex="Arial"/>
    </style:style>
    <style:style style:name="T717_3" style:family="text">
      <style:text-properties style:font-name="Cambria Math" fo:font-size="10pt" style:font-size-asian="10pt" style:font-name-complex="Cambria Math"/>
    </style:style>
    <style:style style:name="T717_4" style:family="text">
      <style:text-properties fo:font-size="10pt" style:font-size-asian="10pt" style:font-name-complex="Arial"/>
    </style:style>
    <style:style style:name="P718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718_1" style:family="text">
      <style:text-properties fo:font-size="11pt" style:font-size-asian="11pt" style:font-name-complex="Arial" style:font-size-complex="11pt"/>
    </style:style>
    <style:style style:name="T718_2" style:family="text">
      <style:text-properties fo:font-size="11pt" style:font-size-asian="11pt" style:font-name-complex="Arial" style:font-size-complex="11pt"/>
    </style:style>
    <style:style style:name="T718_3" style:family="text">
      <style:text-properties fo:font-size="11pt" style:font-size-asian="11pt" style:font-name-complex="Arial" style:font-size-complex="11pt"/>
    </style:style>
    <style:style style:name="T718_4" style:family="text">
      <style:text-properties fo:font-size="11pt" style:font-size-asian="11pt" style:font-name-complex="Arial" style:font-size-complex="11pt"/>
    </style:style>
    <style:style style:name="T718_5" style:family="text">
      <style:text-properties fo:font-size="11pt" style:font-size-asian="11pt" style:font-name-complex="Arial" style:font-size-complex="11pt"/>
    </style:style>
    <style:style style:name="T718_6" style:family="text">
      <style:text-properties fo:font-size="11pt" style:font-size-asian="11pt" style:font-name-complex="Arial" style:font-size-complex="11pt"/>
    </style:style>
  </office:automatic-styles>
  <office:body>
    <office:text>
      <text:h text:style-name="P1" text:outline-level="2"><text:bookmark-start text:name="_Toc225854117"/><text:bookmark-start text:name="_Toc234936645"/><text:span text:style-name="T1_1">Annual<text:s/>Review<text:s/>Template</text:span><text:bookmark-end text:name="_Toc225854117"/><text:bookmark-end text:name="_Toc234936645"/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EMCAF<text:s/>-<text:s/>Emerging<text:s/>Market<text:s/>Climate<text:s/>Action<text:s/>Fund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Programme<text:s/>Value<text:s/>£<text:s/>(full<text:s/>life):</text:span><text:span text:style-name="T4_2"><text:s/></text:span><text:span text:style-name="T4_3">9,000,000</text:span></text:p>
          </table:table-cell>
          <table:table-cell table:style-name="Cell3" table:number-columns-spanned="2">
            <text:p text:style-name="P5"><text:span text:style-name="T5_1">Review<text:s/>date:<text:s/></text:span><text:span text:style-name="T5_2">07/05/</text:span><text:span text:style-name="T5_3">2025</text:span></text:p>
          </table:table-cell>
          <table:covered-table-cell/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1592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text:span text:style-name="T8_3">09/02/2024</text:span></text:p>
          </table:table-cell>
          <table:table-cell table:style-name="Cell6">
            <text:p text:style-name="P9"><text:span text:style-name="T9_1">AMP<text:s/>end<text:s/>date:</text:span><text:span text:style-name="T9_2"><text:s/></text:span><text:span text:style-name="T9_3">01/02/2038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</text:span><text:span text:style-name="T13_2">4/202</text:span><text:span text:style-name="T13_3">5</text:span></text:p>
          </table:table-cell>
          <table:table-cell table:style-name="Cell9">
            <text:p text:style-name="P14"><text:span text:style-name="T14_1">2025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text:s/>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view.officeapps.live.com/op/view.aspx?src=https%3A%2F%2Fiati.fcdo.gov.uk%2Fiati_documents%2FD0004321.odt&amp;wdOrigin=BROWSELINK"><text:span text:style-name="T41_2">D0004321.odt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results<text:s/>framework:<text:s/></text:span></text:p>
          </table:table-cell>
          <table:table-cell table:style-name="Cell37">
            <text:p text:style-name="P43"><text:span text:style-name="T43_1"><text:a xlink:type="simple" xlink:href="https://view.officeapps.live.com/op/view.aspx?src=https%3A%2F%2Fiati.fcdo.gov.uk%2Fiati_documents%2FD0005737.xlsx&amp;wdOrigin=BROWSELINK"><text:span text:style-name="T43_2">D0005737.xlsx</text:span></text:a></text:span></text:p>
          </table:table-cell>
        </table:table-row>
      </table:table>
      <text:p text:style-name="P44"/>
      <text:p text:style-name="P45"><text:span text:style-name="T45_1">Contents</text:span></text:p>
      <text:table-of-content>
        <text:table-of-content-source text:outline-level="3">
          <text:index-title-template/>
          <text:table-of-content-entry-template text:outline-level="1" text:style-name="Toc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Toc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Toc_20_3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p text:style-name="P46"><text:a xlink:type="simple" xlink:href="#_Toc234936646"><text:span text:style-name="T46_1">A.<text:s/>SUMMARY<text:s/>AND<text:s/>OVERVIEW</text:span><text:span text:style-name="T46_2"><text:tab/></text:span><text:bookmark-ref text:reference-format="page" text:ref-name="_Toc234936646">2</text:bookmark-ref></text:a></text:p>
          <text:p text:style-name="P47"><text:a xlink:type="simple" xlink:href="#_Toc234936647"><text:span text:style-name="T47_1">Description<text:s/>of<text:s/>programme</text:span><text:span text:style-name="T47_2"><text:tab/></text:span><text:bookmark-ref text:reference-format="page" text:ref-name="_Toc234936647">2</text:bookmark-ref></text:a></text:p>
          <text:p text:style-name="P48"><text:a xlink:type="simple" xlink:href="#_Toc234936648"><text:span text:style-name="T48_1">Objectives</text:span><text:span text:style-name="T48_2"><text:tab/></text:span><text:bookmark-ref text:reference-format="page" text:ref-name="_Toc234936648">2</text:bookmark-ref></text:a></text:p>
          <text:p text:style-name="P49"><text:a xlink:type="simple" xlink:href="#_Toc234936649"><text:span text:style-name="T49_1">Governance</text:span><text:span text:style-name="T49_2"><text:tab/></text:span><text:bookmark-ref text:reference-format="page" text:ref-name="_Toc234936649">2</text:bookmark-ref></text:a></text:p>
          <text:p text:style-name="P50"><text:a xlink:type="simple" xlink:href="#_Toc234936650"><text:span text:style-name="T50_1">Summary<text:s/>supporting<text:s/>narrative<text:s/>for<text:s/>the<text:s/>overall<text:s/>score<text:s/>in<text:s/>this<text:s/>review</text:span><text:span text:style-name="T50_2"><text:tab/></text:span><text:bookmark-ref text:reference-format="page" text:ref-name="_Toc234936650">3</text:bookmark-ref></text:a></text:p>
          <text:p text:style-name="P51"><text:a xlink:type="simple" xlink:href="#_Toc234936651"><text:span text:style-name="T51_1">Progress<text:s/>against<text:s/>recommendations<text:s/>from<text:s/>the<text:s/>previous<text:s/>review</text:span><text:span text:style-name="T51_2"><text:tab/></text:span><text:bookmark-ref text:reference-format="page" text:ref-name="_Toc234936651">4</text:bookmark-ref></text:a></text:p>
          <text:p text:style-name="P52"><text:a xlink:type="simple" xlink:href="#_Toc234936652"><text:span text:style-name="T52_1">Recommendations<text:s/>for<text:s/>the<text:s/>next<text:s/>Annual<text:s/>Review<text:s/>period<text:s/>(2026)</text:span><text:span text:style-name="T52_2"><text:tab/></text:span><text:bookmark-ref text:reference-format="page" text:ref-name="_Toc234936652">5</text:bookmark-ref></text:a></text:p>
          <text:p text:style-name="P53"><text:a xlink:type="simple" xlink:href="#_Toc234936653"><text:span text:style-name="T53_1">Key<text:s/>Lessons<text:s/>so<text:s/>far:</text:span><text:span text:style-name="T53_2"><text:tab/></text:span><text:bookmark-ref text:reference-format="page" text:ref-name="_Toc234936653">6</text:bookmark-ref></text:a></text:p>
          <text:p text:style-name="P54"><text:a xlink:type="simple" xlink:href="#_Toc234936654"><text:span text:style-name="T54_1">B:<text:s/>THEORY<text:s/>OF<text:s/>CHANGE<text:s/>AND<text:s/>PROGRESS<text:s/>TOWARDS<text:s/>OUTCOMES</text:span><text:span text:style-name="T54_2"><text:tab/></text:span><text:bookmark-ref text:reference-format="page" text:ref-name="_Toc234936654">7</text:bookmark-ref></text:a></text:p>
          <text:p text:style-name="P55"><text:a xlink:type="simple" xlink:href="#_Toc234936655"><text:span text:style-name="T55_1">C.<text:s/>DETAILED<text:s/>OUTPUT<text:s/>SCORING</text:span><text:span text:style-name="T55_2"><text:tab/></text:span><text:bookmark-ref text:reference-format="page" text:ref-name="_Toc234936655">9</text:bookmark-ref></text:a></text:p>
          <text:p text:style-name="P56"><text:a xlink:type="simple" xlink:href="#_Toc234936656"><text:span text:style-name="T56_1">C.2<text:s/>PROJECT<text:s/>PERFORMANCE<text:s/>NOT<text:s/>CAPTURED<text:s/>BY<text:s/>OUTPUTS</text:span><text:span text:style-name="T56_2"><text:tab/></text:span><text:bookmark-ref text:reference-format="page" text:ref-name="_Toc234936656">15</text:bookmark-ref></text:a></text:p>
          <text:p text:style-name="P57"><text:a xlink:type="simple" xlink:href="#_Toc234936657"><text:span text:style-name="T57_1">D:<text:s/>VALUE<text:s/>FOR<text:s/>MONEY</text:span><text:span text:style-name="T57_2"><text:tab/></text:span><text:bookmark-ref text:reference-format="page" text:ref-name="_Toc234936657">16</text:bookmark-ref></text:a></text:p>
        </text:index-body>
      </text:table-of-content>
      <text:p text:style-name="P58"/>
      <text:p text:style-name="P59"/>
      <text:p text:style-name="P60"/>
      <text:p text:style-name="P61"><text:bookmark-start text:name="_Toc234936646"/><text:span text:style-name="T61_1">A.<text:s/>SUMMARY<text:s/>AND<text:s/>OVERVIEW</text:span><text:bookmark-end text:name="_Toc234936646"/></text:p>
      <text:h text:style-name="P62" text:outline-level="2"><text:bookmark-start text:name="_Toc234936647"/><text:span text:style-name="T62_1">Description<text:s/>of<text:s/>programme</text:span><text:bookmark-end text:name="_Toc234936647"/></text:h>
      <text:p text:style-name="P63"/>
      <text:p text:style-name="P64"><text:span text:style-name="T64_1">The<text:s/>Emerging<text:s/>Market<text:s/>Climate<text:s/>Action<text:s/>Fund<text:s/>(EMCAF)<text:s/>programme<text:s/></text:span><text:span text:style-name="T64_2">is<text:s/>a<text:s/>blended<text:s/>public-private<text:s/>fund-of-funds</text:span><text:span text:style-name="T64_3"><text:note text:note-class="footnote"><text:note-citation/><text:note-body><text:p text:style-name="P65"><text:span text:style-name="T65_1"><text:s/>Blended</text:span><text:span text:style-name="T65_2"><text:s/>in<text:s/>this<text:s/>context<text:s/>means<text:s/>that<text:s/>EMCAF<text:s/>includes<text:s/>investment<text:s/>from<text:s/>both<text:s/>public<text:s/>and<text:s/>private<text:s/>sources<text:s/>and<text:s/>fund-of-funds<text:s/>means<text:s/>that<text:s/></text:span><text:span text:style-name="T65_3">EMCAF<text:s/>itself<text:s/>is<text:s/>a<text:s/>fund,<text:s/>which<text:s/>invests<text:s/>into<text:s/>other<text:s/>funds,<text:s/>each<text:s/>of<text:s/>which<text:s/>makes<text:s/>investments<text:s/>based<text:s/>on<text:s/>their<text:s/>own<text:s/>investment<text:s/>strategies</text:span></text:p></text:note-body></text:note></text:span><text:span text:style-name="T65_4">,</text:span><text:span text:style-name="T65_5"><text:s/>which<text:s/>provides<text:s/></text:span><text:span text:style-name="T65_6">scarce<text:s/></text:span><text:span text:style-name="T65_7">early-stage<text:s/>equity<text:s/>financing<text:s/>to<text:s/></text:span><text:span text:style-name="T65_8">scale-up<text:s/></text:span><text:span text:style-name="T65_9">climate<text:s/></text:span><text:span text:style-name="T65_10">transition-focused<text:s/>companies<text:s/>and<text:s/>projects<text:s/>by<text:s/>backing<text:s/>private<text:s/>equity<text:s/>and<text:s/>infrastructure<text:s/></text:span><text:span text:style-name="T65_11">funds<text:s/>in<text:s/>Emerging<text:s/>Markets<text:s/>and<text:s/>Developing<text:s/>Economies<text:s/>(</text:span><text:span text:style-name="T65_12">EMDE</text:span><text:span text:style-name="T65_13">s</text:span><text:span text:style-name="T65_14">)</text:span><text:span text:style-name="T65_15">.<text:s/></text:span><text:span text:style-name="T65_16">EMCAF<text:s/>was<text:s/>established<text:s/>in<text:s/>2021</text:span><text:span text:style-name="T65_17"><text:s/></text:span><text:span text:style-name="T65_18">as<text:s/>a<text:s/>joint<text:s/>venture<text:s/>between</text:span><text:span text:style-name="T65_19"><text:s/></text:span><text:span text:style-name="T65_20">Allianz<text:s/>G</text:span><text:span text:style-name="T65_21">lobal<text:s/></text:span><text:span text:style-name="T65_22">I</text:span><text:span text:style-name="T65_23">nvestors<text:s/>(AGI)<text:s/>and<text:s/>the<text:s/>European<text:s/>Investment<text:s/>Bank<text:s/>(EIB)</text:span><text:span text:style-name="T65_24"><text:s/>to<text:s/>put<text:s/>into<text:s/>practice<text:s/>the<text:s/>strategic<text:s/>objectives<text:s/>of<text:s/>the<text:s/>Partnership<text:s/>for<text:s/>Investment<text:s/>and<text:s/>Infrastructure<text:s/>announced<text:s/>at<text:s/>the<text:s/>G7<text:s/></text:span><text:span text:style-name="T65_25">in<text:s/></text:span><text:span text:style-name="T65_26">202</text:span><text:span text:style-name="T65_27">1</text:span><text:span text:style-name="T65_28">.</text:span><text:span text:style-name="T65_29"><text:s/>This</text:span><text:span text:style-name="T65_30"><text:s/>innovative</text:span><text:span text:style-name="T65_31"><text:s/>vehicle<text:s/>invests<text:s/>in<text:s/>new<text:s/>business<text:s/>models,<text:s/>technologies<text:s/>and<text:s/>infrastructure<text:s/></text:span><text:span text:style-name="T65_32">that<text:s/></text:span><text:span text:style-name="T65_33">deliver<text:s/>climate<text:s/>mitigation</text:span><text:span text:style-name="T65_34"><text:s/>and</text:span><text:span text:style-name="T65_35"><text:s/></text:span><text:span text:style-name="T65_36">A</text:span><text:span text:style-name="T65_37">daptation<text:s/>and<text:s/></text:span><text:span text:style-name="T65_38">Resilience<text:s/></text:span><text:span text:style-name="T65_39">(A&amp;</text:span><text:span text:style-name="T65_40">R</text:span><text:span text:style-name="T65_41">)</text:span><text:span text:style-name="T65_42"><text:note text:note-class="footnote"><text:note-citation/><text:note-body><text:p text:style-name="P66"><text:span text:style-name="T66_1"><text:s/></text:span><text:span text:style-name="T66_2">A&amp;R<text:s/>investments<text:s/>are<text:s/>those<text:s/>that<text:s/>help<text:s/>people,<text:s/>communities<text:s/>or<text:s/>systems<text:s/>reduce<text:s/>vulnerability<text:s/>to<text:s/>climate<text:s/>impacts<text:s/>and<text:s/>build<text:s/>resilience</text:span><text:span text:style-name="T66_3"><text:s/></text:span><text:span text:style-name="T66_4">This</text:span><text:span text:style-name="T66_5"><text:s/>has<text:s/>been<text:s/>referred<text:s/>to<text:s/>as<text:s/>A</text:span><text:span text:style-name="T66_6">daptation<text:s/></text:span><text:span text:style-name="T66_7">&amp;</text:span><text:span text:style-name="T66_8"><text:s/></text:span><text:span text:style-name="T66_9">E</text:span><text:span text:style-name="T66_10">nvironment<text:s/>(A&amp;E)</text:span><text:span text:style-name="T66_11"><text:s/>in<text:s/></text:span><text:span text:style-name="T66_12">other</text:span><text:span text:style-name="T66_13"><text:s/>documentation<text:s/></text:span><text:span text:style-name="T66_14">such<text:s/>as<text:s/>the<text:s/>Risk<text:s/>Register,<text:s/></text:span><text:span text:style-name="T66_15">but<text:s/>A&amp;R<text:s/>is<text:s/>used</text:span><text:span text:style-name="T66_16"><text:s/>in<text:s/>this<text:s/>AR</text:span><text:span text:style-name="T66_17"><text:s/>to<text:s/>maintain<text:s/>consistency</text:span><text:span text:style-name="T66_18"><text:s/>as<text:s/>the<text:s/>terms<text:s/>are<text:s/>interchangeable<text:s/>in<text:s/>this<text:s/>context</text:span></text:p></text:note-body></text:note></text:span><text:span text:style-name="T66_19"><text:s/></text:span><text:span text:style-name="T66_20">in<text:s/>EMDEs,<text:s/>aiding<text:s/>transitions<text:s/>to<text:s/>low<text:s/>carbon<text:s/>and<text:s/>climate<text:s/>resilient<text:s/>economies.<text:s text:c="2"/></text:span></text:p>
      <text:p text:style-name="P67"/>
      <text:h text:style-name="P68" text:outline-level="3"><text:bookmark-start text:name="_Toc234936648"/><text:span text:style-name="T68_1">Objectives</text:span><text:bookmark-end text:name="_Toc234936648"/></text:h>
      <text:p text:style-name="P69"><text:span text:style-name="T69_1">The<text:s/>UK<text:s/>has<text:s/>committed</text:span><text:span text:style-name="T69_2"><text:s/>to<text:s/>invest</text:span><text:span text:style-name="T69_3"><text:s/></text:span><text:span text:style-name="T69_4">EUR</text:span><text:span text:style-name="T69_5"><text:s/></text:span><text:span text:style-name="T69_6">10m</text:span><text:span text:style-name="T69_7"><text:s/></text:span><text:span text:style-name="T69_8">(n</text:span><text:span text:style-name="T69_9">on-</text:span><text:span text:style-name="T69_10">f</text:span><text:span text:style-name="T69_11">iscal<text:s/>CDEL</text:span><text:span text:style-name="T69_12">)</text:span><text:span text:style-name="T69_13"><text:s/>into<text:s/>EMCAF</text:span><text:span text:style-name="T69_14">’s<text:s/>junior<text:s/>tranche</text:span><text:span text:style-name="T69_15"><text:s/></text:span><text:span text:style-name="T69_16">through<text:s/>annual<text:s/></text:span><text:span text:style-name="T69_17">draw</text:span><text:span text:style-name="T69_18"><text:s/></text:span><text:span text:style-name="T69_19">down</text:span><text:span text:style-name="T69_20"><text:s/>requests</text:span><text:span text:style-name="T69_21">.<text:s/></text:span><text:span text:style-name="T69_22">By<text:s/>December<text:s/>2025,<text:s/>FCDO<text:s/>has<text:s/>invested<text:s/>EUR3.8m</text:span><text:span text:style-name="T69_23"><text:s/>with<text:s/>another<text:s/>disbursement<text:s/>of<text:s/></text:span><text:span text:style-name="T69_24">EUR1.75<text:s/>million</text:span><text:span text:style-name="T69_25"><text:s/>anticipated<text:s/>within<text:s/>the<text:s/></text:span><text:span text:style-name="T69_26">next<text:s/></text:span><text:span text:style-name="T69_27">financial<text:s/>year<text:s/>(</text:span><text:span text:style-name="T69_28">FY</text:span><text:span text:style-name="T69_29">25-26).</text:span><text:span text:style-name="T69_30"><text:s/></text:span><text:span text:style-name="T69_31">As<text:s/>EMCAF</text:span><text:span text:style-name="T69_32">’s</text:span><text:span text:style-name="T69_33"><text:s/></text:span><text:span text:style-name="T69_34">distribution</text:span><text:span text:style-name="T69_35"><text:s/></text:span><text:span text:style-name="T69_36">waterfall<text:s/>prioritises<text:s/>senior<text:s/>investor<text:s/>returns,<text:s/>it<text:s/>is<text:s/>not<text:s/>expected<text:s/>that<text:s/>FCDO</text:span><text:span text:style-name="T69_37">,<text:s/>as<text:s/>a<text:s/>junior</text:span><text:span text:style-name="T69_38"><text:s/>tranche<text:s/>investor,</text:span><text:span text:style-name="T69_39"><text:s/>will<text:s/>receive<text:s/>return</text:span><text:span text:style-name="T69_40">s</text:span><text:span text:style-name="T69_41"><text:s/>on<text:s/>investments<text:s/>until<text:s/></text:span><text:span text:style-name="T69_42">the<text:s/>early</text:span><text:span text:style-name="T69_43">-<text:s/>to<text:s/>mid-</text:span><text:span text:style-name="T69_44">2030s</text:span><text:span text:style-name="T69_45">.<text:s/>This<text:s/>is<text:s/>typical<text:s/></text:span><text:span text:style-name="T69_46">for<text:s/>a<text:s/>junior</text:span><text:span text:style-name="T69_47"><text:s/>or<text:s/></text:span><text:span text:style-name="T69_48">subordinated<text:s/>investment<text:s/>like<text:s/>this<text:s/>and<text:s/>is<text:s/>reflective<text:s/>of<text:s/>the<text:s/>payout<text:s/>profile<text:s/>associated<text:s/>with<text:s/>the<text:s/>type<text:s/>of<text:s/>financing<text:s/>EMCAF<text:s/>provides<text:s/>to<text:s/>underlying<text:s/>companies/projects<text:s/>–<text:s/>patient<text:s/>(long-term)<text:s/>equity<text:s/>financing<text:s/>that<text:s/>is<text:s/>needed<text:s/>to<text:s/>scale<text:s/>up<text:s/>companies</text:span><text:span text:style-name="T69_49">.</text:span></text:p>
      <text:p text:style-name="P70"/>
      <text:p text:style-name="P71"><text:span text:style-name="T71_1">FCDO</text:span><text:span text:style-name="T71_2">’s<text:s/></text:span><text:span text:style-name="T71_3">funding<text:s/>arrangement</text:span><text:span text:style-name="T71_4"><text:s/>includ</text:span><text:span text:style-name="T71_5">ed</text:span><text:span text:style-name="T71_6"><text:s/>legally<text:s/>binding<text:s/>measures</text:span><text:span text:style-name="T71_7"><text:s/></text:span><text:span text:style-name="T71_8">for<text:s/>AGI</text:span><text:span text:style-name="T71_9"><text:s/>to<text:s/>deliver<text:s/>objectives<text:s/></text:span><text:span text:style-name="T71_10">on</text:span><text:span text:style-name="T71_11"><text:s/>A&amp;R</text:span><text:span text:style-name="T71_12">.</text:span><text:span text:style-name="T71_13">:</text:span></text:p>
      <text:list text:style-name="LS2" xml:id="list0">
        <text:list-item>
          <text:p text:style-name="P72"><text:span text:style-name="T72_1">To</text:span><text:span text:style-name="T72_2"><text:s/>develop<text:s/>a<text:s/>M</text:span><text:span text:style-name="T72_3">onitoring</text:span><text:span text:style-name="T72_4">,<text:s/></text:span><text:span text:style-name="T72_5">E</text:span><text:span text:style-name="T72_6">valuation<text:s/>and<text:s/></text:span><text:span text:style-name="T72_7">L</text:span><text:span text:style-name="T72_8">earning</text:span><text:span text:style-name="T72_9"><text:s/>plan<text:s/>focussed<text:s/>on<text:s/>EMCAF’s<text:s/>A&amp;R<text:s/>investments</text:span><text:span text:style-name="T72_10">.</text:span></text:p>
        </text:list-item>
        <text:list-item>
          <text:p text:style-name="P73"><text:span text:style-name="T73_1">Agreement<text:s/>that<text:s/>a<text:s/>share<text:s/>of<text:s/></text:span><text:span text:style-name="T73_2">up<text:s/>to<text:s/>19%<text:s/>of<text:s/>EMCAF<text:s/>investments<text:s/></text:span><text:span text:style-name="T73_3">will<text:s/>be<text:s/>in<text:s/></text:span><text:span text:style-name="T73_4">in<text:s/>climate<text:s/>A&amp;R<text:s/>Portfolio<text:s/>Funds<text:s/>by<text:s/>the<text:s/>end<text:s/>of<text:s/>the<text:s/>programme<text:s/>lifecycle.</text:span></text:p>
        </text:list-item>
      </text:list>
      <text:p text:style-name="P74"/>
      <text:h text:style-name="P75" text:outline-level="3"><text:bookmark-start text:name="_Toc234936649"/><text:span text:style-name="T75_1">Governance</text:span><text:bookmark-end text:name="_Toc234936649"/></text:h>
      <text:p text:style-name="P76"><text:span text:style-name="T76_1">FCDO<text:s/></text:span><text:span text:style-name="T76_2">join</text:span><text:span text:style-name="T76_3">ed</text:span><text:span text:style-name="T76_4"><text:s/>the<text:s/>Fund<text:s/>as<text:s/>a<text:s/>Junior<text:s/>Limited<text:s/>Partner</text:span><text:span text:style-name="T76_5"><text:s/>and<text:s/>its<text:s/>share<text:s/>in<text:s/>EMCAF<text:s/>remains<text:s/>at<text:s/>2.248%.</text:span><text:span text:style-name="T76_6"><text:s/></text:span><text:span text:style-name="T76_7">As<text:s/>a<text:s/>Limited<text:s/>Partner<text:s/>FCDO<text:s/>has<text:s/></text:span><text:span text:style-name="T76_8">limited<text:s/>control<text:s/>over<text:s/>the<text:s/>investment<text:s/>process<text:s/>and<text:s/>management<text:s/>of<text:s/>the<text:s/>programme</text:span><text:span text:style-name="T76_9">,</text:span><text:span text:style-name="T76_10"><text:s/>but<text:s/></text:span><text:span text:style-name="T76_11">FCDO</text:span><text:span text:style-name="T76_12"><text:s/></text:span><text:span text:style-name="T76_13">has<text:s/>secured<text:s/>influenc</text:span><text:span text:style-name="T76_14">e</text:span><text:span text:style-name="T76_15"><text:s/></text:span><text:span text:style-name="T76_16">with<text:s/>a<text:s/>seat<text:s/>on<text:s/>the<text:s/>Investor<text:s/>Advisory<text:s/>Committee<text:s/>(IAC)</text:span><text:span text:style-name="T76_17"><text:s/>and<text:s/>attendance<text:s/>at<text:s/>the<text:s/>Limited<text:s/>Partners<text:s/>Advisory<text:s/>Committee<text:s/>(LPAC)<text:s/>biannual<text:s/>meetings</text:span><text:span text:style-name="T76_18">.</text:span></text:p>
      <text:p text:style-name="P77"/>
      <text:p text:style-name="P78"><text:span text:style-name="T78_1">AGI</text:span><text:span text:style-name="T78_2"><text:s/></text:span><text:span text:style-name="T78_3">is<text:s/>the<text:s/></text:span><text:span text:style-name="T78_4">Fund<text:s/>Manager<text:s/>and<text:s/>General<text:s/>Partner,</text:span><text:span text:style-name="T78_5"><text:s/></text:span><text:span text:style-name="T78_6">responsible<text:s/>for<text:s/>fund<text:s/>administration,<text:s/>financial<text:s/>management,<text:s/>risk<text:s/>management,<text:s/>impact<text:s/>monitoring,<text:s/>reporting,<text:s/>safeguarding,<text:s/></text:span><text:span text:style-name="T78_7">and<text:s/></text:span><text:span text:style-name="T78_8">Limited<text:s/>Partnership<text:s/>Agreement<text:s/>(</text:span><text:span text:style-name="T78_9">LPA</text:span><text:span text:style-name="T78_10">)</text:span><text:span text:style-name="T78_11"><text:s/>compliance.<text:s/></text:span><text:span text:style-name="T78_12">EIB<text:s/>advise<text:s/>AGI<text:s/>on<text:s/>investments</text:span><text:span text:style-name="T78_13"><text:s/>and<text:s/>M</text:span><text:span text:style-name="T78_14">onitoring<text:s/>and<text:s/></text:span><text:span text:style-name="T78_15">E</text:span><text:span text:style-name="T78_16">valuation</text:span><text:span text:style-name="T78_17"><text:s/>(M&amp;E)</text:span><text:span text:style-name="T78_18">,<text:s/></text:span><text:span text:style-name="T78_19">with<text:s/>AGI<text:s/>also<text:s/>adopting<text:s/></text:span><text:span text:style-name="T78_20">EIB’s<text:s/>Environmental<text:s/>&amp;<text:s/>Social<text:s/>(E&amp;S)<text:s/>standards<text:s/>throughout<text:s/>the<text:s/>investment<text:s/>chain</text:span><text:span text:style-name="T78_21">.<text:s/></text:span><text:span text:style-name="T78_22">An<text:s/>o</text:span><text:span text:style-name="T78_23">verview<text:s/>of<text:s/>EMCAF<text:s/>governance<text:s/>and<text:s/>investors</text:span><text:span text:style-name="T78_24"><text:s/>can<text:s/>be<text:s/>found<text:s/>in<text:s/>the<text:s/>below<text:s/>table</text:span><text:span text:style-name="T78_25">:</text:span></text:p>
      <text:p text:style-name="P79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8">
            <text:p text:style-name="P80"><text:span text:style-name="T80_1">Name</text:span></text:p>
          </table:table-cell>
          <table:table-cell table:style-name="Cell39">
            <text:p text:style-name="P81"><text:span text:style-name="T81_1">Role<text:s/>in<text:s/>EMCAF</text:span></text:p>
          </table:table-cell>
          <table:table-cell table:style-name="Cell40">
            <text:p text:style-name="P82"><text:span text:style-name="T82_1">Share</text:span></text:p>
          </table:table-cell>
        </table:table-row>
        <table:table-row table:style-name="Row10">
          <table:table-cell table:style-name="Cell41">
            <text:p text:style-name="P83"><text:span text:style-name="T83_1">Allianz<text:s/>Global<text:s/>Investors<text:s/>(AGI)</text:span></text:p>
          </table:table-cell>
          <table:table-cell table:style-name="Cell42">
            <text:p text:style-name="P84"><text:span text:style-name="T84_1">Fund<text:s/>Manager<text:s/>and<text:s/>General<text:s/>Manager<text:s/>of<text:s/>EMCAF</text:span><text:span text:style-name="T84_2">.<text:s/>Authority<text:s/>over<text:s/>investment<text:s/>decisions</text:span></text:p>
          </table:table-cell>
          <table:table-cell table:style-name="Cell43">
            <text:p text:style-name="P85"><text:span text:style-name="T85_1">n/a</text:span></text:p>
          </table:table-cell>
        </table:table-row>
        <table:table-row table:style-name="Row11">
          <table:table-cell table:style-name="Cell44">
            <text:p text:style-name="P86"><text:span text:style-name="T86_1">European<text:s/>Investment<text:s/>Bank<text:s/>(EIB)</text:span></text:p>
          </table:table-cell>
          <table:table-cell table:style-name="Cell45">
            <text:p text:style-name="P87"><text:span text:style-name="T87_1">Advisor.<text:s/>Provides<text:s/>investment<text:s/>advice<text:s/>and<text:s/>is<text:s/>responsible<text:s/>fo</text:span><text:span text:style-name="T87_2">r<text:s/></text:span><text:span text:style-name="T87_3">ESMS.<text:s/></text:span></text:p>
          </table:table-cell>
          <table:table-cell table:style-name="Cell46">
            <text:p text:style-name="P88"><text:span text:style-name="T88_1">n/a</text:span></text:p>
          </table:table-cell>
        </table:table-row>
        <table:table-row table:style-name="Row12">
          <table:table-cell table:style-name="Cell47">
            <text:p text:style-name="P89"><text:span text:style-name="T89_1">European<text:s/>Investment<text:s/>Bank<text:s/>(EIB)</text:span></text:p>
          </table:table-cell>
          <table:table-cell table:style-name="Cell48">
            <text:p text:style-name="P90"><text:span text:style-name="T90_1">Senior<text:s/></text:span><text:span text:style-name="T90_2">I</text:span><text:span text:style-name="T90_3">nvestor</text:span></text:p>
          </table:table-cell>
          <table:table-cell table:style-name="Cell49">
            <text:p text:style-name="P91"><text:span text:style-name="T91_1">10%</text:span></text:p>
          </table:table-cell>
        </table:table-row>
        <table:table-row table:style-name="Row13">
          <table:table-cell table:style-name="Cell50">
            <text:p text:style-name="P92"><text:span text:style-name="T92_1">Allianz<text:s/>Insurance<text:s/>Companies</text:span></text:p>
          </table:table-cell>
          <table:table-cell table:style-name="Cell51">
            <text:p text:style-name="P93"><text:span text:style-name="T93_1">Senior<text:s/>Investor</text:span></text:p>
          </table:table-cell>
          <table:table-cell table:style-name="Cell52">
            <text:p text:style-name="P94"><text:span text:style-name="T94_1">30.%</text:span></text:p>
          </table:table-cell>
        </table:table-row>
        <table:table-row table:style-name="Row14">
          <table:table-cell table:style-name="Cell53">
            <text:p text:style-name="P95"><text:span text:style-name="T95_1">Folksam</text:span></text:p>
          </table:table-cell>
          <table:table-cell table:style-name="Cell54">
            <text:p text:style-name="P96"><text:span text:style-name="T96_1">Senior<text:s/>Investor</text:span></text:p>
          </table:table-cell>
          <table:table-cell table:style-name="Cell55">
            <text:p text:style-name="P97"><text:span text:style-name="T97_1">26.667%</text:span></text:p>
          </table:table-cell>
        </table:table-row>
        <table:table-row table:style-name="Row15">
          <table:table-cell table:style-name="Cell56">
            <text:p text:style-name="P98"><text:span text:style-name="T98_1">UK<text:s/></text:span><text:span text:style-name="T98_2">International<text:s/>Development<text:s/>through<text:s/>the<text:s/>UK’s<text:s/></text:span><text:span text:style-name="T98_3">FCDO</text:span></text:p>
          </table:table-cell>
          <table:table-cell table:style-name="Cell57">
            <text:p text:style-name="P99"><text:span text:style-name="T99_1">Junior</text:span><text:span text:style-name="T99_2"><text:s/></text:span><text:span text:style-name="T99_3">Limited<text:s/></text:span><text:span text:style-name="T99_4">Partner</text:span></text:p>
          </table:table-cell>
          <table:table-cell table:style-name="Cell58">
            <text:p text:style-name="P100"><text:span text:style-name="T100_1">2.248%</text:span></text:p>
          </table:table-cell>
        </table:table-row>
        <table:table-row table:style-name="Row16">
          <table:table-cell table:style-name="Cell59">
            <text:p text:style-name="P101"><text:span text:style-name="T101_1">KfW<text:s/>Development<text:s/>Bank</text:span><text:span text:style-name="T101_2"><text:s/>(on<text:s/>behalf<text:s/>of<text:s/>BMWK)</text:span></text:p>
          </table:table-cell>
          <table:table-cell table:style-name="Cell60">
            <text:p text:style-name="P102"><text:span text:style-name="T102_1">Junior<text:s/>Limited<text:s/>Partner</text:span></text:p>
          </table:table-cell>
          <table:table-cell table:style-name="Cell61">
            <text:p text:style-name="P103"><text:span text:style-name="T103_1">19.847%</text:span></text:p>
          </table:table-cell>
        </table:table-row>
        <table:table-row table:style-name="Row17">
          <table:table-cell table:style-name="Cell62">
            <text:p text:style-name="P104"><text:span text:style-name="T104_1">KfW<text:s/>Development<text:s/>Bank<text:s/>(on<text:s/>behalf<text:s/>of<text:s/>German<text:s/>Foreign<text:s/>Office)</text:span></text:p>
          </table:table-cell>
          <table:table-cell table:style-name="Cell63">
            <text:p text:style-name="P105"><text:span text:style-name="T105_1">Junior<text:s/>Limited<text:s/>Partner</text:span></text:p>
            <text:p text:style-name="P106"/>
          </table:table-cell>
          <table:table-cell table:style-name="Cell64">
            <text:p text:style-name="P107"><text:span text:style-name="T107_1">4.495%</text:span></text:p>
          </table:table-cell>
        </table:table-row>
        <table:table-row table:style-name="Row18">
          <table:table-cell table:style-name="Cell65">
            <text:p text:style-name="P108"><text:span text:style-name="T108_1">Nordic<text:s/>Development<text:s/>Fund</text:span></text:p>
          </table:table-cell>
          <table:table-cell table:style-name="Cell66">
            <text:p text:style-name="P109"><text:span text:style-name="T109_1">Junior<text:s/>Limited<text:s/>Partner</text:span></text:p>
          </table:table-cell>
          <table:table-cell table:style-name="Cell67">
            <text:p text:style-name="P110"><text:span text:style-name="T110_1">3.372%</text:span></text:p>
          </table:table-cell>
        </table:table-row>
        <table:table-row table:style-name="Row19">
          <table:table-cell table:style-name="Cell68">
            <text:p text:style-name="P111"><text:span text:style-name="T111_1">Luxembourg<text:s/>Ministry<text:s/>of<text:s/>the<text:s/>Environment,<text:s/>Climate<text:s/>and<text:s/>Sustainable<text:s/>Development</text:span></text:p>
          </table:table-cell>
          <table:table-cell table:style-name="Cell69">
            <text:p text:style-name="P112"><text:span text:style-name="T112_1">Junior<text:s/>Limited<text:s/>Partner</text:span></text:p>
          </table:table-cell>
          <table:table-cell table:style-name="Cell70">
            <text:p text:style-name="P113"><text:span text:style-name="T113_1">3.372%</text:span></text:p>
          </table:table-cell>
        </table:table-row>
      </table:table>
      <text:h text:style-name="P114" text:outline-level="2"><text:bookmark-start text:name="_Toc234936650"/><text:span text:style-name="T114_1">Summary<text:s/>supporting<text:s/>narrative<text:s/>for<text:s/>the<text:s/>overall<text:s/>score<text:s/>in<text:s/>this<text:s/>review</text:span><text:bookmark-end text:name="_Toc234936650"/><text:span text:style-name="T114_2"><text:s/></text:span></text:h>
      <text:p text:style-name="P115"/>
      <text:p text:style-name="P116"><text:span text:style-name="T116_1">EMCAF</text:span><text:span text:style-name="T116_2"><text:s/>has<text:s/>achieved<text:s/>an<text:s/>overall<text:s/>score<text:s/>of<text:s/>“A”<text:s/>or<text:s/>“meeting<text:s/>expectations”<text:s/>in<text:s/>this<text:s/></text:span><text:span text:style-name="T116_3">Annual<text:s/>Review</text:span><text:span text:style-name="T116_4"><text:s/></text:span><text:span text:style-name="T116_5">(AR)<text:s/></text:span><text:span text:style-name="T116_6">over<text:s/>the<text:s/></text:span><text:span text:style-name="T116_7">calendar<text:s/></text:span><text:span text:style-name="T116_8">period<text:s/>January<text:s/>to<text:s/>December<text:s/>2025</text:span><text:span text:style-name="T116_9">,<text:s/>rather<text:s/>than<text:s/>the<text:s/>hitherto</text:span><text:span text:style-name="T116_10"><text:s/></text:span><text:span text:style-name="T116_11">financial<text:s/>year</text:span><text:span text:style-name="T116_12"><text:s/>period</text:span><text:span text:style-name="T116_13">,</text:span><text:span text:style-name="T116_14"><text:s/>to<text:s/>align<text:s/>with</text:span><text:span text:style-name="T116_15"><text:s/>AGI’s<text:s/>reporting<text:s/>timelines<text:s/>(excluding<text:s/>Output<text:s/>3<text:s/>and<text:s/>Impact<text:s/>1).<text:s/></text:span><text:span text:style-name="T116_16">Strong</text:span><text:span text:style-name="T116_17"><text:s/>progress</text:span><text:span text:style-name="T116_18"><text:s/>has<text:s/>been</text:span><text:span text:style-name="T116_19"><text:s/>made<text:s/></text:span><text:span text:style-name="T116_20">across</text:span><text:span text:style-name="T116_21"><text:s/></text:span><text:span text:style-name="T116_22">most<text:s/>Output<text:s/>Indicators</text:span><text:span text:style-name="T116_23">,</text:span><text:span text:style-name="T116_24"><text:s/>and<text:s/>EMCAF’s<text:s/>portfolio<text:s/>has<text:s/>diversified</text:span><text:span text:style-name="T116_25"><text:s/>in<text:s/>geography<text:s/>and<text:s/>sector,<text:s/>as<text:s/>well<text:s/>as<text:s/></text:span><text:span text:style-name="T116_26">progressing<text:s/>towards<text:s/></text:span><text:span text:style-name="T116_27">the<text:s/>two<text:s/>key<text:s/></text:span><text:span text:style-name="T116_28">programme</text:span><text:span text:style-name="T116_29"><text:s/></text:span><text:span text:style-name="T116_30">objectives</text:span><text:span text:style-name="T116_31"><text:s/></text:span><text:span text:style-name="T116_32">set<text:s/>out<text:s/>in<text:s/>EMCAF’s<text:s/>Business<text:s/>Case<text:s/>and<text:s/>the<text:s/>previous<text:s/>(and<text:s/>first)<text:s/>Annual<text:s/>Review</text:span><text:span text:style-name="T116_33">:</text:span></text:p>
      <text:p text:style-name="P117"/>
      <text:p text:style-name="P118"><text:span text:style-name="T118_1">Objective<text:s/>1:<text:s/></text:span><text:span text:style-name="T118_2">Climate<text:s/>adaptation<text:s/>&amp;<text:s/>resilience<text:s/>investment</text:span></text:p>
      <text:p text:style-name="P119"><text:span text:style-name="T119_1">The<text:s/>total<text:s/>finance<text:s/>committed<text:s/>into<text:s/></text:span><text:span text:style-name="T119_2">A&amp;R</text:span><text:span text:style-name="T119_3"><text:s/></text:span><text:span text:style-name="T119_4">f</text:span><text:span text:style-name="T119_5">unds/</text:span><text:span text:style-name="T119_6">c</text:span><text:span text:style-name="T119_7">ompanies<text:s/>(1.1)<text:s/></text:span><text:span text:style-name="T119_8">has<text:s/></text:span><text:span text:style-name="T119_9">increased<text:s/></text:span><text:span text:style-name="T119_10">by<text:s/>$75m,<text:s/></text:span><text:span text:style-name="T119_11">from<text:s/>$95m<text:s/>to<text:s/>$170m</text:span><text:span text:style-name="T119_12">,</text:span><text:span text:style-name="T119_13"><text:s/></text:span><text:span text:style-name="T119_14">as</text:span><text:span text:style-name="T119_15"><text:s/>EMCAF<text:s/></text:span><text:span text:style-name="T119_16">invest</text:span><text:span text:style-name="T119_17">ed</text:span><text:span text:style-name="T119_18"><text:s/></text:span><text:span text:style-name="T119_19">$25<text:s/>million<text:s/>each<text:s/></text:span><text:span text:style-name="T119_20">into<text:s/></text:span><text:span text:style-name="T119_21">three</text:span><text:span text:style-name="T119_22"><text:s/>new<text:s/>funds</text:span><text:span text:style-name="T119_23"><text:s/>(Annex<text:s/>1)</text:span><text:span text:style-name="T119_24">,<text:s/>which<text:s/></text:span><text:span text:style-name="T119_25">have<text:s/>both<text:s/>climate<text:s/>mitigation<text:s/>and<text:s/>A&amp;R<text:s/>in<text:s/>scope<text:s/>of<text:s/>their<text:s/>investment<text:s/>strategies</text:span><text:span text:style-name="T119_26">.<text:s/></text:span><text:span text:style-name="T119_27">FCDO’s<text:s/>involvement<text:s/>in<text:s/>ECMAF<text:s/>directly<text:s/>incentivises<text:s/>EMCAF<text:s/>is<text:s/></text:span><text:span text:style-name="T119_28">investing<text:s/>into<text:s/>funds<text:s/>with<text:s/>A&amp;R<text:s/>in<text:s/>scope</text:span><text:span text:style-name="T119_29">,</text:span><text:span text:style-name="T119_30"><text:s/>although<text:s/>it<text:s/>is<text:s/>possible<text:s/>that<text:s/>EMCAF<text:s/>would<text:s/>have<text:s/>made<text:s/>these<text:s/>investments<text:s/>without<text:s/>FCDO’s<text:s/>involvement.</text:span><text:span text:style-name="T119_31"><text:s/>A</text:span><text:span text:style-name="T119_32">s<text:s/>of<text:s/>end-2025,</text:span><text:span text:style-name="T119_33"><text:s/>these<text:s/>three<text:s/>funds</text:span><text:span text:style-name="T119_34"><text:s/></text:span><text:span text:style-name="T119_35">ha</text:span><text:span text:style-name="T119_36">d</text:span><text:span text:style-name="T119_37"><text:s/></text:span><text:span text:style-name="T119_38">not<text:s/></text:span><text:span text:style-name="T119_39">made</text:span><text:span text:style-name="T119_40"><text:s/>any<text:s/>A&amp;R<text:s/>investments</text:span><text:span text:style-name="T119_41">,</text:span><text:span text:style-name="T119_42"><text:s/></text:span><text:span text:style-name="T119_43">although<text:s/>each<text:s/>are</text:span><text:span text:style-name="T119_44"><text:s/>still<text:s/>early<text:s/>in<text:s/>their<text:s/></text:span><text:span text:style-name="T119_45">5-year<text:s/></text:span><text:span text:style-name="T119_46">investment<text:s/>periods</text:span><text:span text:style-name="T119_47">.</text:span><text:span text:style-name="T119_48"><text:s/></text:span><text:span text:style-name="T119_49">One<text:s/>reflection<text:s/>is</text:span><text:span text:style-name="T119_50"><text:s/></text:span><text:span text:style-name="T119_51">t</text:span><text:span text:style-name="T119_52">he<text:s/>inherent<text:s/></text:span><text:span text:style-name="T119_53">lag<text:s/>between<text:s/></text:span><text:span text:style-name="T119_54">finance<text:s/></text:span><text:span text:style-name="T119_55">committed</text:span><text:span text:style-name="T119_56"><text:s/>by<text:s/></text:span><text:span text:style-name="T119_57">EMCAF</text:span><text:span text:style-name="T119_58"><text:s/>into<text:s/>A&amp;R<text:s/></text:span><text:span text:style-name="T119_59">f</text:span><text:span text:style-name="T119_60">unds<text:s/>(</text:span><text:span text:style-name="T119_61">1.1</text:span><text:span text:style-name="T119_62">)</text:span><text:span text:style-name="T119_63"><text:s/></text:span><text:span text:style-name="T119_64">and<text:s/>funds’<text:s/>investment<text:s/>into<text:s/>A&amp;R<text:s/>companies</text:span><text:span text:style-name="T119_65"><text:s/></text:span><text:span text:style-name="T119_66">(1.4)</text:span><text:span text:style-name="T119_67">.</text:span><text:span text:style-name="T119_68"><text:s/></text:span><text:span text:style-name="T119_69">Another</text:span><text:span text:style-name="T119_70"><text:s/>reflects<text:s/>the</text:span><text:span text:style-name="T119_71"><text:s/>risk<text:s/>that<text:s/>EMCAF’s<text:s/>commitment<text:s/>into<text:s/>A&amp;R<text:s/>funds<text:s/>do<text:s/>not<text:s/></text:span><text:span text:style-name="T119_72">sufficiently<text:s/></text:span><text:span text:style-name="T119_73">lead<text:s/>to</text:span><text:span text:style-name="T119_74"><text:s/>funds’<text:s/>investing<text:s/>into</text:span><text:span text:style-name="T119_75"><text:s/></text:span><text:span text:style-name="T119_76">A&amp;R<text:s/></text:span><text:span text:style-name="T119_77">companies</text:span><text:span text:style-name="T119_78">.<text:s/></text:span><text:span text:style-name="T119_79">The<text:s/></text:span><text:span text:style-name="T119_80">number<text:s/>of<text:s/>A&amp;R<text:s/>companies<text:s/>supported<text:s/>by<text:s/>EMCAF</text:span><text:span text:style-name="T119_81"><text:s/>funds</text:span><text:span text:style-name="T119_82"><text:s/>(1.3)<text:s/>has<text:s/>increased</text:span><text:span text:style-name="T119_83"><text:s/></text:span><text:span text:style-name="T119_84">slow</text:span><text:span text:style-name="T119_85">er</text:span><text:span text:style-name="T119_86"><text:s/>than<text:s/>expected,</text:span><text:span text:style-name="T119_87"><text:s/>from<text:s/></text:span><text:span text:style-name="T119_88">five<text:s/>to<text:s/>seven</text:span><text:span text:style-name="T119_89"><text:s/>(below<text:s/>its<text:s/>target<text:s/>of<text:s/>9)</text:span><text:span text:style-name="T119_90">.<text:s/>Whether<text:s/>this<text:s/>is<text:s/></text:span><text:span text:style-name="T119_91">an<text:s/>inherent<text:s/>lag<text:s/></text:span><text:span text:style-name="T119_92">or</text:span><text:span text:style-name="T119_93"><text:s/>lack<text:s/>on<text:s/>translation<text:s/>from<text:s/>EMCAF’s<text:s/>commitment<text:s/>into<text:s/>funds<text:s/>and<text:s/>downstream<text:s/>A&amp;R<text:s/>investment</text:span><text:span text:style-name="T119_94"><text:s/></text:span><text:span text:style-name="T119_95">is<text:s/>currently<text:s/>un</text:span><text:span text:style-name="T119_96">clear,<text:s/>so<text:s/>will</text:span><text:span text:style-name="T119_97"><text:s/>be</text:span><text:span text:style-name="T119_98"><text:s/>monitor</text:span><text:span text:style-name="T119_99">ed</text:span><text:span text:style-name="T119_100"><text:s/>closely<text:s/></text:span><text:span text:style-name="T119_101">throughout</text:span><text:span text:style-name="T119_102"><text:s/>the<text:s/>next<text:s/>AR<text:s/>period.</text:span></text:p>
      <text:p text:style-name="P120"/>
      <text:p text:style-name="P121"><text:span text:style-name="T121_1">This<text:s/>year’s<text:s/>p</text:span><text:span text:style-name="T121_2">rogress</text:span><text:span text:style-name="T121_3">,<text:s/>as<text:s/>further<text:s/>investments<text:s/>have<text:s/>been<text:s/>made,<text:s/></text:span><text:span text:style-name="T121_4">diversifi</text:span><text:span text:style-name="T121_5">es</text:span><text:span text:style-name="T121_6"><text:s/>the<text:s/>geographies<text:s/>of<text:s/>EMCAF’s<text:s/>portfolio<text:s/>at<text:s/>both<text:s/>the<text:s/>fund-<text:s/>and<text:s/>company-le</text:span><text:span text:style-name="T121_7">vel.<text:s/></text:span><text:span text:style-name="T121_8">The<text:s/>former<text:s/></text:span><text:span text:style-name="T121_9">from<text:s/>East<text:s/>Africa<text:s/>and<text:s/>India,<text:s/>into<text:s/>Latin<text:s/>America<text:s/>(Vinci)<text:s/>and<text:s/>other<text:s/>parts<text:s/>of<text:s/>Asia<text:s/>such<text:s/>as<text:s/>Indonesia,<text:s/>Vietnam<text:s/>and<text:s/>the<text:s/>Philippines<text:s/>(Leapfrog).</text:span><text:span text:style-name="T121_10"><text:s/>The<text:s/>latter</text:span><text:span text:style-name="T121_11"><text:s/></text:span><text:span text:style-name="T121_12">from</text:span><text:span text:style-name="T121_13"><text:s/></text:span><text:span text:style-name="T121_14">only<text:s/></text:span><text:span text:style-name="T121_15">East<text:s/>Africa<text:s/>into</text:span><text:span text:style-name="T121_16"><text:s/></text:span><text:span text:style-name="T121_17">India<text:s/>(Sahyadri<text:s/>Farms)<text:s/>and<text:s/>South<text:s/>Africa<text:s/>(Evo).<text:s/></text:span><text:span text:style-name="T121_18">There<text:s/>has<text:s/>also<text:s/>been</text:span><text:span text:style-name="T121_19"><text:s/></text:span><text:span text:style-name="T121_20">sectoral<text:s/>diversi</text:span><text:span text:style-name="T121_21">fication</text:span><text:span text:style-name="T121_22"><text:s/></text:span><text:span text:style-name="T121_23">at<text:s/>the<text:s/>company-le</text:span><text:span text:style-name="T121_24">v</text:span><text:span text:style-name="T121_25">el<text:s/></text:span><text:span text:style-name="T121_26">from<text:s/></text:span><text:span text:style-name="T121_27">solely</text:span><text:span text:style-name="T121_28"><text:s/>cold<text:s/>chain<text:s/>infrastructure<text:s/></text:span><text:span text:style-name="T121_29">into<text:s/>agriculture.</text:span><text:span text:style-name="T121_30"><text:s/>O</text:span><text:span text:style-name="T121_31">f<text:s/>the<text:s/></text:span><text:span text:style-name="T121_32">31<text:s/>companies</text:span><text:span text:style-name="T121_33"><text:s/>EMCAF<text:s/>funds<text:s/>have<text:s/></text:span><text:span text:style-name="T121_34">so<text:s/>far<text:s/></text:span><text:span text:style-name="T121_35">invested<text:s/></text:span><text:span text:style-name="T121_36">into</text:span><text:span text:style-name="T121_37">,<text:s/></text:span><text:span text:style-name="T121_38">seven</text:span><text:span text:style-name="T121_39"><text:s/></text:span><text:span text:style-name="T121_40">(22.5%)<text:s/>have<text:s/>been<text:s/>into</text:span><text:span text:style-name="T121_41"><text:s/>A&amp;R<text:s/>companies</text:span><text:span text:style-name="T121_42">.<text:s/>This<text:s/></text:span><text:span text:style-name="T121_43">is<text:s/></text:span><text:span text:style-name="T121_44">in<text:s/>line<text:s/>with<text:s/>FCDO<text:s/>expectatio</text:span><text:span text:style-name="T121_45">ns</text:span><text:span text:style-name="T121_46"><text:s/></text:span><text:span text:style-name="T121_47">following<text:s/>discussions<text:s/>with<text:s/>AGI<text:s/>who<text:s/>expect<text:s/>each<text:s/>A&amp;R<text:s/></text:span><text:span text:style-name="T121_48">F</text:span><text:span text:style-name="T121_49">und<text:s/>to<text:s/>make<text:s/>at<text:s/>least<text:s/></text:span><text:span text:style-name="T121_50">two</text:span><text:span text:style-name="T121_51"><text:s/></text:span><text:span text:style-name="T121_52">A&amp;R</text:span><text:span text:style-name="T121_53"><text:s/>investments</text:span><text:span text:style-name="T121_54"><text:s/>out<text:s/>of<text:s/>an<text:s/>estimated<text:s/></text:span><text:span text:style-name="T121_55">six<text:s/>to<text:s/>eight</text:span><text:span text:style-name="T121_56">.</text:span></text:p>
      <text:p text:style-name="P122"/>
      <text:p text:style-name="P123"/>
      <text:p text:style-name="P124"/>
      <text:p text:style-name="P125"/>
      <text:p text:style-name="P126"/>
      <text:p text:style-name="P127"><text:span text:style-name="T127_1">O</text:span><text:span text:style-name="T127_2">bjective<text:s/>2:<text:s/></text:span><text:span text:style-name="T127_3">Public</text:span><text:span text:style-name="T127_4"><text:s/>and<text:s/></text:span><text:span text:style-name="T127_5">private<text:s/>capital<text:s/>mobilisation</text:span></text:p>
      <text:p text:style-name="P128"><text:span text:style-name="T128_1">EMCAF<text:s/>funds<text:s/></text:span><text:span text:style-name="T128_2">have<text:s/></text:span><text:span text:style-name="T128_3">raised<text:s/></text:span><text:span text:style-name="T128_4">an<text:s/>additional</text:span><text:span text:style-name="T128_5"><text:s/>$1.</text:span><text:span text:style-name="T128_6">8</text:span><text:span text:style-name="T128_7"><text:s/>billion</text:span><text:span text:style-name="T128_8"><text:s/>of<text:s/>capital</text:span><text:span text:style-name="T128_9"><text:s/>in</text:span><text:span text:style-name="T128_10">to<text:s/>their<text:s/>funds<text:s/></text:span><text:span text:style-name="T128_11">in<text:s/>2025</text:span><text:span text:style-name="T128_12">,</text:span><text:span text:style-name="T128_13"><text:s/></text:span><text:span text:style-name="T128_14">raising</text:span><text:span text:style-name="T128_15"><text:s/>the</text:span><text:span text:style-name="T128_16"><text:s/>total</text:span><text:span text:style-name="T128_17"><text:s/></text:span><text:span text:style-name="T128_18">to<text:s/></text:span><text:span text:style-name="T128_19">$2.</text:span><text:span text:style-name="T128_20">45</text:span><text:span text:style-name="T128_21"><text:s/>billion</text:span><text:span text:style-name="T128_22">.</text:span><text:span text:style-name="T128_23"><text:s/>Public<text:s/>finance<text:s/>mobilised<text:s/>increased<text:s/>from<text:s/>$507</text:span><text:span text:style-name="T128_24">.1</text:span><text:span text:style-name="T128_25">m<text:s/>to<text:s/>$1</text:span><text:span text:style-name="T128_26">.</text:span><text:span text:style-name="T128_27">7</text:span><text:span text:style-name="T128_28"><text:s/>billion<text:s/></text:span><text:span text:style-name="T128_29">and<text:s/>private<text:s/>finance<text:s/>from<text:s/>$120m<text:s/>to<text:s/>$744m.</text:span><text:span text:style-name="T128_30"><text:s/></text:span><text:span text:style-name="T128_31">A</text:span><text:span text:style-name="T128_32">ttribution<text:s/>to<text:s/>this<text:s/>mobilisation<text:s/>has<text:s/>not<text:s/>been<text:s/>applied<text:s/>as<text:s/>EMCAF<text:s/>were<text:s/>not<text:s/>asked<text:s/>to<text:s/>track<text:s/>this.</text:span><text:span text:style-name="T128_33"><text:s/></text:span><text:span text:style-name="T128_34">These<text:s/>figures<text:s/>are<text:s/>now<text:s/>included<text:s/>as<text:s/>Outputs<text:s/>in<text:s/>EMCAF’s<text:s/>Logframe<text:s/>(Output<text:s/>3<text:s/>-<text:s/>see<text:s/>section<text:s/>C)</text:span><text:span text:style-name="T128_35"><text:s/></text:span><text:span text:style-name="T128_36">and<text:s/></text:span><text:span text:style-name="T128_37">EMCAF<text:s/>has<text:s/>made<text:s/>strong<text:s/>progress<text:s/></text:span><text:span text:style-name="T128_38">towards<text:s/></text:span><text:span text:style-name="T128_39">meeting<text:s/>this</text:span><text:span text:style-name="T128_40"><text:s/>objective</text:span><text:span text:style-name="T128_41"><text:s/>in<text:s/></text:span><text:span text:style-name="T128_42">the</text:span><text:span text:style-name="T128_43"><text:s/>penultimate<text:s/>year</text:span><text:span text:style-name="T128_44"><text:s/>of<text:s/>its<text:s/>inv</text:span><text:span text:style-name="T128_45">estment<text:s/>phase</text:span><text:span text:style-name="T128_46">.</text:span><text:span text:style-name="T128_47"><text:s/></text:span><text:span text:style-name="T128_48">FCDO’s</text:span><text:span text:style-name="T128_49"><text:s/></text:span><text:span text:style-name="T128_50">Euro10m<text:s/></text:span><text:span text:style-name="T128_51">contribution<text:s/>to<text:s/>EMCAF<text:s/></text:span><text:span text:style-name="T128_52">itself<text:s/>has<text:s/>also<text:s/></text:span><text:span text:style-name="T128_53">increased<text:s/>its<text:s/>mobilisation<text:s/>results<text:s/>a</text:span><text:span text:style-name="T128_54">s</text:span><text:span text:style-name="T128_55"><text:s/>it<text:s/></text:span><text:span text:style-name="T128_56">facilitated<text:s/>a<text:s/>larger<text:s/>final<text:s/>close</text:span><text:span text:style-name="T128_57"><text:s/>by<text:s/></text:span><text:span text:style-name="T128_58">leverag</text:span><text:span text:style-name="T128_59">ing</text:span><text:span text:style-name="T128_60"><text:s/></text:span><text:span text:style-name="T128_61">twice<text:s/>the<text:s/>amount<text:s/>of<text:s/></text:span><text:span text:style-name="T128_62">senior<text:s/>equity</text:span><text:span text:style-name="T128_63">,</text:span><text:span text:style-name="T128_64"><text:s/>which<text:s/>was<text:s/>already<text:s/>pledged<text:s/>but<text:s/>not<text:s/>able<text:s/>to<text:s/>be<text:s/>used</text:span><text:span text:style-name="T128_65">,</text:span><text:span text:style-name="T128_66"><text:s/></text:span><text:span text:style-name="T128_67">and<text:s/>led<text:s/>to<text:s/>additional<text:s/>German<text:s/>government<text:s/>junior<text:s/>equity<text:s/>investment.</text:span><text:span text:style-name="T128_68"><text:s/></text:span></text:p>
      <text:h text:style-name="P129" text:outline-level="3"><text:bookmark-start text:name="_Toc234936651"/><text:span text:style-name="T129_1">Progress<text:s/>against<text:s/>recommendations<text:s/>from<text:s/>the<text:s/></text:span><text:span text:style-name="T129_2">previous</text:span><text:span text:style-name="T129_3"><text:s/>review</text:span><text:bookmark-end text:name="_Toc234936651"/></text:h>
      <text:p text:style-name="P130"/>
      <text:p text:style-name="P131"><text:span text:style-name="T131_1">R</text:span><text:span text:style-name="T131_2">ecommendation</text:span><text:span text:style-name="T131_3">s</text:span><text:span text:style-name="T131_4"><text:s/>are<text:s/>split<text:s/>between<text:s/>those</text:span><text:span text:style-name="T131_5"><text:s/>for<text:s/></text:span><text:span text:style-name="T131_6">FCDO<text:s/></text:span><text:span text:style-name="T131_7">(1-7)<text:s/></text:span><text:span text:style-name="T131_8">and</text:span><text:span text:style-name="T131_9"><text:s/>those</text:span><text:span text:style-name="T131_10"><text:s/>for</text:span><text:span text:style-name="T131_11"><text:s/></text:span><text:span text:style-name="T131_12">the<text:s/></text:span><text:span text:style-name="T131_13">Fund<text:s/>Manager,<text:s/>AGI<text:s/>(</text:span><text:span text:style-name="T131_14">8-10</text:span><text:span text:style-name="T131_15">).</text:span><text:span text:style-name="T131_16"><text:s/></text:span></text:p>
      <table:table table:style-name="Table5">
        <table:table-column table:style-name="Column18"/>
        <table:table-column table:style-name="Column19"/>
        <table:table-column table:style-name="Column20"/>
        <table:table-row table:style-name="Row20">
          <table:table-cell table:style-name="Cell71">
            <text:p text:style-name="P132"><text:span text:style-name="T132_1">#</text:span></text:p>
          </table:table-cell>
          <table:table-cell table:style-name="Cell72">
            <text:p text:style-name="P133"><text:span text:style-name="T133_1">Last<text:s/></text:span><text:span text:style-name="T133_2">AR’s</text:span><text:span text:style-name="T133_3"><text:s/></text:span><text:span text:style-name="T133_4">Recommendation</text:span><text:span text:style-name="T133_5"> </text:span></text:p>
          </table:table-cell>
          <table:table-cell table:style-name="Cell73">
            <text:p text:style-name="P134"><text:span text:style-name="T134_1">Update</text:span><text:span text:style-name="T134_2"> </text:span></text:p>
          </table:table-cell>
        </table:table-row>
        <table:table-row table:style-name="Row21">
          <table:table-cell table:style-name="Cell74">
            <text:p text:style-name="P135"><text:span text:style-name="T135_1">1</text:span></text:p>
          </table:table-cell>
          <table:table-cell table:style-name="Cell75">
            <text:p text:style-name="P136"><text:span text:style-name="T136_1">Initiate<text:s/>discussions<text:s/>with<text:s/>AGI<text:s/>on<text:s/>the<text:s/>£0.2m<text:s/>MEL<text:s/>budget<text:s/>for<text:s/>climate<text:s/>A&amp;R.<text:s/>By<text:s/>the<text:s/>next<text:s/>Annual<text:s/>Review,<text:s/>have<text:s/>a<text:s/>plan<text:s/>prepared<text:s/>for<text:s/>the<text:s/>MEL<text:s/>budget<text:s/>(June<text:s/>2025).</text:span></text:p>
          </table:table-cell>
          <table:table-cell table:style-name="Cell76">
            <text:p text:style-name="P137"><text:span text:style-name="T137_1">Complete:<text:s/></text:span><text:span text:style-name="T137_2">D</text:span><text:span text:style-name="T137_3">iscussions<text:s/>were<text:s/>initiated<text:s/>with<text:s/>AGI<text:s/>and<text:s/></text:span><text:span text:style-name="T137_4">the<text:s/></text:span><text:span text:style-name="T137_5"><text:s/>p</text:span><text:span text:style-name="T137_6">rogramme<text:s/></text:span><text:span text:style-name="T137_7">t</text:span><text:span text:style-name="T137_8">eam<text:s/></text:span><text:span text:style-name="T137_9">consulted<text:s/></text:span><text:span text:style-name="T137_10">internal<text:s/>FCDO<text:s/>teams<text:s/>to<text:s/>seek<text:s/>external<text:s/>advice<text:s/>to<text:s/>develop<text:s/>a<text:s/>strategy,<text:s/>research<text:s/>plan<text:s/>and<text:s/>timeline</text:span><text:span text:style-name="T137_11"><text:s/></text:span><text:span text:style-name="T137_12">(Section<text:s/>G)</text:span><text:span text:style-name="T137_13">.</text:span></text:p>
            <text:p text:style-name="P138"><text:span text:style-name="T138_1">Ongoing:<text:s/></text:span><text:span text:style-name="T138_2">Engaging<text:s/>with<text:s/>EQUALS<text:s/>team<text:s/>to<text:s/></text:span><text:span text:style-name="T138_3">procure<text:s/></text:span><text:span text:style-name="T138_4">advice<text:s/>and<text:s/>a<text:s/>delivery<text:s/>partner.<text:s/></text:span></text:p>
          </table:table-cell>
        </table:table-row>
        <table:table-row table:style-name="Row22">
          <table:table-cell table:style-name="Cell77">
            <text:p text:style-name="P139"><text:span text:style-name="T139_1">2</text:span></text:p>
          </table:table-cell>
          <table:table-cell table:style-name="Cell78">
            <text:p text:style-name="P140"><text:span text:style-name="T140_1">Use<text:s/>influencing<text:s/>power<text:s/>through<text:s/>seat<text:s/>on<text:s/>the<text:s/></text:span><text:span text:style-name="T140_2">LPAC</text:span><text:span text:style-name="T140_3"><text:s/>meetings<text:s/>to<text:s/>influence<text:s/>climate<text:s/>A&amp;R<text:s/>investment.<text:s/>Engage<text:s/>with,<text:s/>and<text:s/>utilise,<text:s/>other<text:s/>EMCAF<text:s/>investors<text:s/>to<text:s/>discuss<text:s/>A&amp;R<text:s/>finance<text:s/>and<text:s/>gather<text:s/>insights<text:s/>(May<text:s/>2025,<text:s/>~November<text:s/>2025)</text:span></text:p>
          </table:table-cell>
          <table:table-cell table:style-name="Cell79">
            <text:p text:style-name="P141"><text:span text:style-name="T141_1">Complete:<text:s/></text:span><text:span text:style-name="T141_2">FCDO<text:s/>attended</text:span><text:span text:style-name="T141_3"><text:s/>both</text:span><text:span text:style-name="T141_4"><text:s/>LPACs</text:span><text:span text:style-name="T141_5"><text:s/>in<text:s/>May<text:s/>and<text:s/>November<text:s/>2025<text:s/>where<text:s/></text:span><text:span text:style-name="T141_6">FCDO</text:span><text:span text:style-name="T141_7"><text:s/>raised<text:s/>questions<text:s/>and<text:s/>initiated<text:s/>discussions<text:s/>around<text:s/>EMCAF’s<text:s/>A&amp;R<text:s/>investment<text:s/>strategy<text:s/>and<text:s/>progress.<text:s/></text:span><text:span text:style-name="T141_8"><text:s/></text:span><text:span text:style-name="T141_9">In<text:s/>addition,<text:s/>FCDO<text:s/>engaged<text:s/>directly<text:s/>with<text:s/>AGI<text:s/>through<text:s/>bilateral<text:s/>interactions.<text:s/></text:span><text:span text:style-name="T141_10">FCDO<text:s/>also<text:s/>sought<text:s/></text:span><text:span text:style-name="T141_11">clarification</text:span><text:span text:style-name="T141_12"><text:s/>on<text:s/>uncertainties<text:s/>and<text:s/>reassurance<text:s/>that<text:s/>A&amp;R<text:s/>was<text:s/>being<text:s/>adequately<text:s/>prioritised</text:span><text:span text:style-name="T141_13">.</text:span><text:span text:style-name="T141_14"><text:s/></text:span></text:p>
            <text:p text:style-name="P142"><text:span text:style-name="T142_1">Ongoing:</text:span><text:span text:style-name="T142_2"><text:s/></text:span><text:span text:style-name="T142_3">T</text:span><text:span text:style-name="T142_4">wo<text:s/>more<text:s/>LPACs</text:span><text:span text:style-name="T142_5"><text:s/>are</text:span><text:span text:style-name="T142_6"><text:s/>scheduled<text:s/>in<text:s/></text:span><text:span text:style-name="T142_7">2026</text:span><text:span text:style-name="T142_8">.<text:s/>T</text:span><text:span text:style-name="T142_9">he<text:s/></text:span><text:span text:style-name="T142_10"><text:s/>p</text:span><text:span text:style-name="T142_11">rogramme<text:s/></text:span><text:span text:style-name="T142_12">t</text:span><text:span text:style-name="T142_13">eam<text:s/></text:span><text:span text:style-name="T142_14">will<text:s/></text:span><text:span text:style-name="T142_15">continue<text:s/>to</text:span><text:span text:style-name="T142_16"><text:s/>utilise<text:s/>its</text:span><text:span text:style-name="T142_17"><text:s/>influenc</text:span><text:span text:style-name="T142_18">ing<text:s/>power.</text:span></text:p>
          </table:table-cell>
        </table:table-row>
        <table:table-row table:style-name="Row23">
          <table:table-cell table:style-name="Cell80">
            <text:p text:style-name="P143"><text:span text:style-name="T143_1">3</text:span></text:p>
          </table:table-cell>
          <table:table-cell table:style-name="Cell81">
            <text:p text:style-name="P144"><text:span text:style-name="T144_1">Conduct<text:s/>a<text:s/>site<text:s/>visit<text:s/>to<text:s/>a<text:s/>portfolio<text:s/>fund/project<text:s/>to<text:s/>test<text:s/>investment<text:s/>impact<text:s/>and<text:s/>confirm<text:s/>alignment<text:s/>with<text:s/>Fund<text:s/>Managers<text:s/>reporting.<text:s/>(June<text:s/>–<text:s/>October<text:s/>2025).</text:span></text:p>
          </table:table-cell>
          <table:table-cell table:style-name="Cell82">
            <text:p text:style-name="P145"><text:span text:style-name="T145_1">Incomplete</text:span><text:span text:style-name="T145_2">:</text:span><text:span text:style-name="T145_3"><text:s/></text:span><text:span text:style-name="T145_4">A<text:s/>site<text:s/>visit<text:s/>was<text:s/>planned<text:s/>in<text:s/>2026<text:s/>to<text:s/>coincide<text:s/>with<text:s/>the<text:s/>LPAC<text:s/>in<text:s/>May</text:span><text:span text:style-name="T145_5"><text:s/>alongside<text:s/>other<text:s/>LPs<text:s/>and<text:s/>the<text:s/>Fund<text:s/>Manager</text:span><text:span text:style-name="T145_6">,</text:span><text:span text:style-name="T145_7"><text:s/>so<text:s/>none<text:s/>was<text:s/>conducted<text:s/>in<text:s/>2025</text:span><text:span text:style-name="T145_8">.<text:s/>However,<text:s/>this<text:s/>was<text:s/></text:span><text:span text:style-name="T145_9">cancelled<text:s/></text:span><text:span text:style-name="T145_10">d</text:span><text:span text:style-name="T145_11">ue<text:s/>to<text:s/>the<text:s/>geopolitical<text:s/>situation<text:s/>and<text:s/>the<text:s/>heightened<text:s/>risk<text:s/>of<text:s/>flight<text:s/>cancellations</text:span><text:span text:style-name="T145_12">.<text:s/>This<text:s/></text:span><text:span text:style-name="T145_13">will<text:s/>be<text:s/></text:span><text:span text:style-name="T145_14">included<text:s/>as<text:s/>a<text:s/>recommendation<text:s/>for<text:s/>the<text:s/>next<text:s/>AR<text:s/>period</text:span></text:p>
          </table:table-cell>
        </table:table-row>
        <table:table-row table:style-name="Row24">
          <table:table-cell table:style-name="Cell83">
            <text:p text:style-name="P146"><text:span text:style-name="T146_1">4</text:span></text:p>
          </table:table-cell>
          <table:table-cell table:style-name="Cell84">
            <text:p text:style-name="P147"><text:span text:style-name="T147_1">Seek<text:s/>engagement<text:s/>opportunities<text:s/>throughout<text:s/>2025/26<text:s/>for<text:s/>Fund<text:s/>Managers<text:s/>to<text:s/>speak<text:s/>on<text:s/>EMCAF’s<text:s/>role<text:s/>in<text:s/>mobilising<text:s/>A&amp;R<text:s/>finance<text:s/>(June<text:s/>2025<text:s/>-).</text:span></text:p>
          </table:table-cell>
          <table:table-cell table:style-name="Cell85">
            <text:p text:style-name="P148"><text:span text:style-name="T148_1">Ongoing:</text:span><text:span text:style-name="T148_2"><text:s/></text:span><text:span text:style-name="T148_3">Whilst<text:s/>no<text:s/>events<text:s/>were<text:s/>organised<text:s/>in<text:s/>this<text:s/>calenda</text:span><text:span text:style-name="T148_4">r</text:span><text:span text:style-name="T148_5"><text:s/>year,<text:s/>t</text:span><text:span text:style-name="T148_6">he</text:span><text:span text:style-name="T148_7"><text:s/>p</text:span><text:span text:style-name="T148_8">rogramme<text:s/></text:span><text:span text:style-name="T148_9">t</text:span><text:span text:style-name="T148_10">eam<text:s/></text:span><text:span text:style-name="T148_11">is</text:span><text:span text:style-name="T148_12"><text:s/>seeking<text:s/>engagement<text:s/>opportunities<text:s/>at<text:s/>major<text:s/>events<text:s/>in<text:s/>the<text:s/>next<text:s/>AR<text:s/>period</text:span><text:span text:style-name="T148_13">,<text:s/>such<text:s/>as<text:s/></text:span><text:span text:style-name="T148_14">London<text:s/>Climate<text:s/>Action<text:s/>Week</text:span></text:p>
          </table:table-cell>
        </table:table-row>
        <table:table-row table:style-name="Row25">
          <table:table-cell table:style-name="Cell86">
            <text:p text:style-name="P149"><text:span text:style-name="T149_1">5</text:span></text:p>
          </table:table-cell>
          <table:table-cell table:style-name="Cell87">
            <text:p text:style-name="P150"><text:span text:style-name="T150_1">Work<text:s/>collaboratively<text:s/>with<text:s/>the<text:s/>A&amp;R<text:s/>(Private<text:s/>Finance)<text:s/>Programming<text:s/>team<text:s/>to<text:s/>find<text:s/>areas<text:s/>for<text:s/>join-up.<text:s/>For<text:s/>example,<text:s/>sharing<text:s/>lessons<text:s/>learnt<text:s/>with<text:s/>the<text:s/>Catalysing<text:s/>Private<text:s/>Finance<text:s/></text:span><text:span text:style-name="T150_2">for<text:s/>Adaptation<text:s/>and<text:s/>Resilience<text:s/>(CPFAR)<text:s/>programme<text:s/>and<text:s/>vice-versa<text:s/>(June<text:s/>2025<text:s/>-).</text:span></text:p>
          </table:table-cell>
          <table:table-cell table:style-name="Cell88">
            <text:p text:style-name="P151"><text:span text:style-name="T151_1">Complete:<text:s/>Engagement<text:s/>with<text:s/>the<text:s/>CPFAR<text:s/>programme<text:s/>team<text:s/>has<text:s/>been<text:s/>made<text:s/>in<text:s/>the<text:s/>AR<text:s/>period<text:s/>but<text:s/></text:span><text:span text:style-name="T151_2">EMCAF’s</text:span><text:span text:style-name="T151_3"><text:s/></text:span><text:span text:style-name="T151_4">lessons<text:s/>learned<text:s/></text:span><text:span text:style-name="T151_5">were<text:s/>limited</text:span><text:span text:style-name="T151_6"><text:s/>at<text:s/>this<text:s/>stage<text:s/></text:span><text:span text:style-name="T151_7">of<text:s/></text:span><text:span text:style-name="T151_8">the<text:s/>fund’s</text:span><text:span text:style-name="T151_9"><text:s/></text:span><text:span text:style-name="T151_10">investment<text:s/>period.</text:span></text:p>
            <text:p text:style-name="P152"><text:span text:style-name="T152_1">Ongoing:<text:s/>The<text:s/>next<text:s/>AR<text:s/>period<text:s/>will<text:s/>be<text:s/>the<text:s/>final<text:s/>year<text:s/>of<text:s/>EMCAF’s<text:s/>investment<text:s/>period<text:s/></text:span><text:span text:style-name="T152_2">so</text:span><text:span text:style-name="T152_3"><text:s/>more<text:s/>lessons<text:s/>learned<text:s/>can<text:s/>be<text:s/>shared<text:s/></text:span><text:span text:style-name="T152_4">in<text:s/>the<text:s/>next<text:s/>AR<text:s/>period<text:s/>and<text:s/>beyond.</text:span></text:p>
          </table:table-cell>
        </table:table-row>
        <table:table-row table:style-name="Row26">
          <table:table-cell table:style-name="Cell89">
            <text:p text:style-name="P153"><text:span text:style-name="T153_1">6</text:span></text:p>
            <text:p text:style-name="P154"/>
          </table:table-cell>
          <table:table-cell table:style-name="Cell90">
            <text:p text:style-name="P155"><text:span text:style-name="T155_1">Update<text:s/>the<text:s/>Risk<text:s/>Register<text:s/>to<text:s/>reflect<text:s/>EMCAF’s<text:s/>progress.<text:s/>The<text:s/>Risk<text:s/>Register<text:s/>was<text:s/>created<text:s/>prior<text:s/>to<text:s/>EMCAF’s<text:s/>final<text:s/>closing<text:s/></text:span><text:span text:style-name="T155_2">at<text:s/>end-‘</text:span><text:span text:style-name="T155_3">24,<text:s/>and<text:s/>some<text:s/>risks<text:s/>have<text:s/>now<text:s/>reduced<text:s/>(June<text:s/>–<text:s/>Aug</text:span><text:span text:style-name="T155_4"><text:s/></text:span><text:span text:style-name="T155_5">2025).</text:span></text:p>
          </table:table-cell>
          <table:table-cell table:style-name="Cell91">
            <text:p text:style-name="P156"><text:span text:style-name="T156_1">Ongoing</text:span><text:span text:style-name="T156_2">:<text:s/></text:span><text:span text:style-name="T156_3">The<text:s/>risk<text:s/>register<text:s/></text:span><text:span text:style-name="T156_4">has<text:s/>been</text:span><text:span text:style-name="T156_5"><text:s/></text:span><text:span text:style-name="T156_6">updated<text:s/>every<text:s/>three<text:s/>months<text:s/>throughout<text:s/>the<text:s/>AR<text:s/>period<text:s/></text:span><text:span text:style-name="T156_7">with</text:span><text:span text:style-name="T156_8"><text:s/>no<text:s/>major<text:s/>changes<text:s/>made.</text:span><text:span text:style-name="T156_9"><text:s/></text:span><text:span text:style-name="T156_10">This<text:s/>will<text:s/>continue<text:s/></text:span><text:span text:style-name="T156_11">throughout</text:span><text:span text:style-name="T156_12"><text:s/>the<text:s/>next<text:s/>AR<text:s/></text:span><text:span text:style-name="T156_13">period</text:span><text:span text:style-name="T156_14">.</text:span></text:p>
          </table:table-cell>
        </table:table-row>
        <table:table-row table:style-name="Row27">
          <table:table-cell table:style-name="Cell92">
            <text:p text:style-name="P157"><text:span text:style-name="T157_1">7</text:span></text:p>
            <text:p text:style-name="P158"/>
          </table:table-cell>
          <table:table-cell table:style-name="Cell93">
            <text:p text:style-name="P159"><text:span text:style-name="T159_1">Formally<text:s/>review<text:s/></text:span><text:span text:style-name="T159_2">P</text:span><text:span text:style-name="T159_3">rogramme<text:s/>Outputs,<text:s/>Indicators<text:s/>and<text:s/></text:span><text:span text:style-name="T159_4">T</text:span><text:span text:style-name="T159_5">heory<text:s/></text:span><text:span text:style-name="T159_6">o</text:span><text:span text:style-name="T159_7">f<text:s/></text:span><text:span text:style-name="T159_8">C</text:span><text:span text:style-name="T159_9">hange<text:s/>(Toc)</text:span><text:span text:style-name="T159_10">.<text:s/>During<text:s/>this<text:s/>A</text:span><text:span text:style-name="T159_11">R,</text:span><text:span text:style-name="T159_12"><text:s/>issues<text:s/>were<text:s/>identified<text:s/>with<text:s/>the<text:s/>current<text:s/></text:span><text:span text:style-name="T159_13">L</text:span><text:span text:style-name="T159_14">ogframe<text:s/>Outputs,<text:s/>Output<text:s/>Indicators<text:s/>and<text:s/>weightings,<text:s/>which<text:s/>will<text:s/>be<text:s/>addressed</text:span><text:span text:style-name="T159_15"><text:s/></text:span><text:span text:style-name="T159_16">(June<text:s/>–<text:s/>Aug</text:span><text:span text:style-name="T159_17">ust</text:span><text:span text:style-name="T159_18"><text:s/>2025).</text:span></text:p>
          </table:table-cell>
          <table:table-cell table:style-name="Cell94">
            <text:p text:style-name="P160"><text:span text:style-name="T160_1">Ongoing</text:span><text:span text:style-name="T160_2">:<text:s/></text:span><text:span text:style-name="T160_3">A<text:s/>major<text:s/>review<text:s/>of<text:s/>the<text:s/></text:span><text:span text:style-name="T160_4">Logframe<text:s/>was</text:span><text:span text:style-name="T160_5"><text:s/>conducted<text:s/>by<text:s/>the<text:s/></text:span><text:span text:style-name="T160_6">p</text:span><text:span text:style-name="T160_7">rogramme<text:s/></text:span><text:span text:style-name="T160_8">t</text:span><text:span text:style-name="T160_9">eam<text:s/></text:span><text:span text:style-name="T160_10">in<text:s/>this<text:s/>AR<text:s/>period<text:s/></text:span><text:span text:style-name="T160_11">which<text:s/>introduced<text:s/></text:span><text:span text:style-name="T160_12">new<text:s/>Outputs<text:s/>and<text:s/>restructured<text:s/>the<text:s/>Impacts<text:s/>and<text:s/>Outcomes.<text:s/></text:span><text:span text:style-name="T160_13">The<text:s/></text:span><text:span text:style-name="T160_14">ToC</text:span><text:span text:style-name="T160_15"><text:s/>however</text:span><text:span text:style-name="T160_16"><text:s/>has<text:s/>not<text:s/>been<text:s/>formally<text:s/>reviewed<text:s/>and<text:s/>will<text:s/>instead<text:s/>be<text:s/>one<text:s/>of<text:s/>the<text:s/>focal<text:s/>points<text:s/>of<text:s/>the<text:s/>MEL<text:s/>project<text:s/>which<text:s/>will<text:s/>begin<text:s/>in<text:s/>the<text:s/>next<text:s/>AR<text:s/>period.</text:span><text:span text:style-name="T160_17"><text:s/></text:span></text:p>
          </table:table-cell>
        </table:table-row>
        <table:table-row table:style-name="Row28">
          <table:table-cell table:style-name="Cell95">
            <text:p text:style-name="P161"><text:span text:style-name="T161_1">8</text:span></text:p>
          </table:table-cell>
          <table:table-cell table:style-name="Cell96">
            <text:p text:style-name="P162"><text:span text:style-name="T162_1">AGI:<text:s/></text:span><text:span text:style-name="T162_2">Speak<text:s/>on<text:s/>EMCAF’s<text:s/>A&amp;R<text:s/>financing<text:s/>when<text:s/>engaging<text:s/>with<text:s/>the<text:s/>private<text:s/>sector<text:s/>and<text:s/>other<text:s/>investors</text:span><text:span text:style-name="T162_3">,<text:s/>for<text:s/>example</text:span><text:span text:style-name="T162_4"><text:s/>at<text:s/>events,<text:s/>LPAC<text:s/>meetings.</text:span></text:p>
          </table:table-cell>
          <table:table-cell table:style-name="Cell97">
            <text:p text:style-name="P163"><text:span text:style-name="T163_1">Ongoing:<text:s/></text:span><text:span text:style-name="T163_2">AGI<text:s/></text:span><text:span text:style-name="T163_3">has<text:s/></text:span><text:span text:style-name="T163_4">carried<text:s/>out<text:s/>an<text:s/>additional<text:s/>7<text:s/>public<text:s/>disclosure<text:s/>events<text:s/>in<text:s/>this<text:s/>AR<text:s/>period,<text:s/>bringing<text:s/>the<text:s/>total<text:s/>to<text:s/>10</text:span><text:span text:style-name="T163_5">,<text:s/>which<text:s/>is<text:s/>4<text:s/>above<text:s/>the<text:s/>target<text:s/>of<text:s/>6.</text:span></text:p>
          </table:table-cell>
        </table:table-row>
        <table:table-row table:style-name="Row29">
          <table:table-cell table:style-name="Cell98">
            <text:p text:style-name="P164"><text:span text:style-name="T164_1">9</text:span></text:p>
          </table:table-cell>
          <table:table-cell table:style-name="Cell99">
            <text:p text:style-name="P165"><text:span text:style-name="T165_1">AGI:<text:s/></text:span><text:span text:style-name="T165_2">Continue<text:s/>to<text:s/>share<text:s/>insights<text:s/>on<text:s/>climate<text:s/>A&amp;R<text:s/>funds/projects,<text:s/>particularly<text:s/>when<text:s/>exploring<text:s/>pipeline<text:s/>opportunities.<text:s/></text:span></text:p>
          </table:table-cell>
          <table:table-cell table:style-name="Cell100">
            <text:p text:style-name="P166"><text:span text:style-name="T166_1">Ongoing</text:span><text:span text:style-name="T166_2">:</text:span><text:span text:style-name="T166_3"><text:s/></text:span><text:span text:style-name="T166_4">The<text:s/></text:span><text:span text:style-name="T166_5">programme<text:s/>team<text:s/></text:span><text:span text:style-name="T166_6">set<text:s/>up<text:s/>quarterly<text:s/>meetings<text:s/>with<text:s/>AGI<text:s/></text:span><text:span text:style-name="T166_7">which<text:s/>include<text:s/></text:span><text:span text:style-name="T166_8">discussing<text:s/></text:span><text:span text:style-name="T166_9">insight</text:span><text:span text:style-name="T166_10">-</text:span><text:span text:style-name="T166_11">sharing<text:s/>opportunities.</text:span><text:span text:style-name="T166_12"><text:s/></text:span><text:span text:style-name="T166_13">AGI</text:span><text:span text:style-name="T166_14"><text:s/>is<text:s/></text:span><text:span text:style-name="T166_15">current</text:span><text:span text:style-name="T166_16">l</text:span><text:span text:style-name="T166_17">y</text:span><text:span text:style-name="T166_18"><text:s/>exceeding<text:s/>its<text:s/>target<text:s/>for</text:span><text:span text:style-name="T166_19"><text:s/>Outcome<text:s/>Indicator<text:s/>1</text:span><text:span text:style-name="T166_20"><text:s/></text:span><text:span text:style-name="T166_21">(</text:span><text:span text:style-name="T166_22">No.</text:span><text:span text:style-name="T166_23"><text:s/>public<text:s/>disclosure<text:s/>events<text:s/>carried<text:s/>out<text:s/>to<text:s/>enable<text:s/>development<text:s/>of<text:s/>markets<text:s/>for<text:s/></text:span><text:span text:style-name="T166_24">A&amp;R/nature<text:s/></text:span><text:span text:style-name="T166_25">investment</text:span><text:span text:style-name="T166_26">)</text:span></text:p>
          </table:table-cell>
        </table:table-row>
        <table:table-row table:style-name="Row30">
          <table:table-cell table:style-name="Cell101">
            <text:p text:style-name="P167"><text:span text:style-name="T167_1">10</text:span></text:p>
          </table:table-cell>
          <table:table-cell table:style-name="Cell102">
            <text:p text:style-name="P168"><text:span text:style-name="T168_1">AGI:<text:s/></text:span><text:span text:style-name="T168_2">Provide<text:s/>early<text:s/>warning<text:s/>on<text:s/>the<text:s/>next<text:s/>draw-down<text:s/>request</text:span></text:p>
          </table:table-cell>
          <table:table-cell table:style-name="Cell103">
            <text:p text:style-name="P169"><text:span text:style-name="T169_1">Complete:</text:span><text:span text:style-name="T169_2"><text:s/></text:span><text:span text:style-name="T169_3">O</text:span><text:span text:style-name="T169_4">ne<text:s/>disbursement<text:s/>was<text:s/>made<text:s/>in<text:s/>th</text:span><text:span text:style-name="T169_5">is</text:span><text:span text:style-name="T169_6"><text:s/>AR<text:s/>period<text:s/>(EUR1<text:s/>million<text:s/>in<text:s/>May<text:s/>2025)<text:s/>and<text:s/>was<text:s/>done<text:s/>on<text:s/>time<text:s/></text:span><text:span text:style-name="T169_7">with<text:s/>sufficient<text:s/></text:span><text:span text:style-name="T169_8">w</text:span><text:span text:style-name="T169_9">arning<text:s/>to<text:s/>enable<text:s/>to<text:s/>draw<text:s/>down</text:span><text:span text:style-name="T169_10">.</text:span></text:p>
          </table:table-cell>
        </table:table-row>
      </table:table>
      <text:h text:style-name="P170" text:outline-level="3"><text:bookmark-start text:name="_Toc234936652"/><text:span text:style-name="T170_1">Recommendations</text:span><text:span text:style-name="T170_2"><text:s/>for<text:s/>the</text:span><text:span text:style-name="T170_3"><text:s/>next<text:s/>Annual<text:s/>Review<text:s/>period<text:s/>(2026)</text:span><text:bookmark-end text:name="_Toc234936652"/><text:span text:style-name="T170_4"><text:s/></text:span></text:h>
      <text:p text:style-name="P171"/>
      <table:table table:style-name="Table6">
        <table:table-column table:style-name="Column21"/>
        <table:table-column table:style-name="Column22"/>
        <table:table-column table:style-name="Column23"/>
        <table:table-row table:style-name="Row31">
          <table:table-cell table:style-name="Cell104">
            <text:p text:style-name="P172"><text:span text:style-name="T172_1">#</text:span></text:p>
          </table:table-cell>
          <table:table-cell table:style-name="Cell105">
            <text:p text:style-name="P173"><text:span text:style-name="T173_1">Recommendation</text:span><text:span text:style-name="T173_2"> </text:span><text:span text:style-name="T173_3">for<text:s/>next<text:s/>AR<text:s/>period</text:span></text:p>
          </table:table-cell>
          <table:table-cell table:style-name="Cell106">
            <text:p text:style-name="P174"><text:span text:style-name="T174_1">Due<text:s/>date</text:span><text:span text:style-name="T174_2"> </text:span></text:p>
          </table:table-cell>
        </table:table-row>
        <table:table-row table:style-name="Row32">
          <table:table-cell table:style-name="Cell107">
            <text:p text:style-name="P175"><text:span text:style-name="T175_1">1</text:span></text:p>
          </table:table-cell>
          <table:table-cell table:style-name="Cell108">
            <text:p text:style-name="P176"><text:span text:style-name="T176_1">Procure<text:s/>a<text:s/>delivery<text:s/>partner<text:s/>to<text:s/>begin<text:s/>MEL<text:s/>project<text:s/>focussing<text:s/>on<text:s/>climate<text:s/>A&amp;R</text:span><text:span text:style-name="T176_2">,<text:s/>capital<text:s/></text:span><text:span text:style-name="T176_3">mobilisation</text:span><text:span text:style-name="T176_4">,<text:s/></text:span><text:span text:style-name="T176_5">EMCA</text:span><text:span text:style-name="T176_6">F</text:span><text:span text:style-name="T176_7">’s<text:s/>fund-of-funds<text:s/>approach</text:span><text:span text:style-name="T176_8">,<text:s/>and<text:s/>the<text:s/>ToC/</text:span><text:span text:style-name="T176_9">L</text:span><text:span text:style-name="T176_10">ogframe<text:s/>restructure</text:span><text:span text:style-name="T176_11">.<text:s/>By<text:s/>the<text:s/>next<text:s/></text:span><text:span text:style-name="T176_12">AR</text:span><text:span text:style-name="T176_13">,<text:s/>the<text:s/>MEL<text:s/>project<text:s/>will<text:s/>likely<text:s/>be<text:s/>underway,<text:s/>so<text:s/>a<text:s/>progress<text:s/>update<text:s/></text:span><text:span text:style-name="T176_14">s</text:span><text:span text:style-name="T176_15">hould</text:span><text:span text:style-name="T176_16"><text:s/>be<text:s/>included</text:span><text:span text:style-name="T176_17">.</text:span></text:p>
          </table:table-cell>
          <table:table-cell table:style-name="Cell109">
            <text:p text:style-name="P177"><text:span text:style-name="T177_1">September<text:s/>2026</text:span></text:p>
          </table:table-cell>
        </table:table-row>
        <table:table-row table:style-name="Row33">
          <table:table-cell table:style-name="Cell110">
            <text:p text:style-name="P178"><text:span text:style-name="T178_1">2</text:span></text:p>
          </table:table-cell>
          <table:table-cell table:style-name="Cell111">
            <text:p text:style-name="P179"><text:span text:style-name="T179_1">As<text:s/>part<text:s/>of<text:s/>the<text:s/>MEL<text:s/>project</text:span><text:span text:style-name="T179_2">,</text:span><text:span text:style-name="T179_3"><text:s/>Recommendation<text:s/>1</text:span><text:span text:style-name="T179_4">,</text:span><text:span text:style-name="T179_5"><text:s/>engage<text:s/>internal<text:s/>FCDO<text:s/>resource</text:span><text:span text:style-name="T179_6">,</text:span><text:span text:style-name="T179_7"><text:s/></text:span><text:span text:style-name="T179_8">such<text:s/>as<text:s/></text:span><text:span text:style-name="T179_9">Social<text:s/>Development<text:s/>and<text:s/></text:span><text:span text:style-name="T179_10">MEL</text:span><text:span text:style-name="T179_11"><text:s/>Advisor</text:span><text:span text:style-name="T179_12">s</text:span><text:span text:style-name="T179_13">,</text:span><text:span text:style-name="T179_14"><text:s/>in<text:s/>designing<text:s/>how<text:s/>this<text:s/>project<text:s/>will<text:s/>incorporate<text:s/>‘social<text:s/>impact’<text:s/>considerations<text:s/>at<text:s/>the<text:s/>level<text:s/>of<text:s/>projects,<text:s/>funds<text:s/>and<text:s/>companies.</text:span></text:p>
          </table:table-cell>
          <table:table-cell table:style-name="Cell112">
            <text:p text:style-name="P180"><text:span text:style-name="T180_1">September<text:s/>2026</text:span></text:p>
          </table:table-cell>
        </table:table-row>
        <table:table-row table:style-name="Row34">
          <table:table-cell table:style-name="Cell113">
            <text:p text:style-name="P181"><text:span text:style-name="T181_1">3</text:span></text:p>
          </table:table-cell>
          <table:table-cell table:style-name="Cell114">
            <text:p text:style-name="P182"><text:span text:style-name="T182_1">Conduct<text:s/></text:span><text:span text:style-name="T182_2">an<text:s/>EMCAF-organised<text:s/></text:span><text:span text:style-name="T182_3">site<text:s/>visit<text:s/>to<text:s/>an<text:s/>EMCAF-funded<text:s/>A&amp;R<text:s/>project</text:span><text:span text:style-name="T182_4"><text:s/></text:span><text:span text:style-name="T182_5">to<text:s/></text:span><text:span text:style-name="T182_6">g</text:span><text:span text:style-name="T182_7">enerate</text:span><text:span text:style-name="T182_8"><text:s/>specific,<text:s/>detailed<text:s/>insights<text:s/>into<text:s/>A&amp;R<text:s/>projects<text:s/>for<text:s/>knowledge<text:s/>sharing<text:s/>and<text:s/></text:span><text:span text:style-name="T182_9">to<text:s/>build<text:s/>relationships<text:s/>and<text:s/>test<text:s/>views<text:s/>on<text:s/>A&amp;R<text:s/>investing</text:span><text:span text:style-name="T182_10"><text:s/></text:span><text:span text:style-name="T182_11">with<text:s/>LPs</text:span><text:span text:style-name="T182_12">,</text:span><text:span text:style-name="T182_13"><text:s/>and<text:s/></text:span><text:span text:style-name="T182_14">local</text:span><text:span text:style-name="T182_15"><text:s/>and<text:s/>regional<text:s/>stakeholders<text:s/>to<text:s/>discuss</text:span><text:span text:style-name="T182_16"><text:s/>A&amp;R<text:s/></text:span><text:span text:style-name="T182_17">financ</text:span><text:span text:style-name="T182_18">e</text:span><text:span text:style-name="T182_19">.<text:s/></text:span></text:p>
          </table:table-cell>
          <table:table-cell table:style-name="Cell115">
            <text:p text:style-name="P183"><text:span text:style-name="T183_1">Est.<text:s/></text:span><text:span text:style-name="T183_2">November</text:span><text:span text:style-name="T183_3"><text:s/>2026</text:span></text:p>
          </table:table-cell>
        </table:table-row>
        <table:table-row table:style-name="Row35">
          <table:table-cell table:style-name="Cell116">
            <text:p text:style-name="P184"><text:span text:style-name="T184_1">4</text:span></text:p>
          </table:table-cell>
          <table:table-cell table:style-name="Cell117">
            <text:p text:style-name="P185"><text:span text:style-name="T185_1">As<text:s/>EMCAF’s<text:s/>investment<text:s/>phase<text:s/>ends,<text:s/>compile<text:s/>lessons<text:s/>learned<text:s/></text:span><text:span text:style-name="T185_2">on<text:s/></text:span><text:span text:style-name="T185_3">insights<text:s/>for<text:s/>engagement<text:s/>with<text:s/>other<text:s/></text:span><text:span text:style-name="T185_4">A&amp;R<text:s/></text:span><text:span text:style-name="T185_5">programme<text:s/>teams</text:span><text:span text:style-name="T185_6"><text:s/>and<text:s/>policy<text:s/>leads.<text:s/></text:span></text:p>
          </table:table-cell>
          <table:table-cell table:style-name="Cell118">
            <text:p text:style-name="P186"><text:span text:style-name="T186_1">December<text:s/>2026</text:span></text:p>
          </table:table-cell>
        </table:table-row>
        <table:table-row table:style-name="Row36">
          <table:table-cell table:style-name="Cell119">
            <text:p text:style-name="P187"><text:span text:style-name="T187_1">5</text:span></text:p>
          </table:table-cell>
          <table:table-cell table:style-name="Cell120">
            <text:p text:style-name="P188"><text:span text:style-name="T188_1">Formally<text:s/>review<text:s/>and<text:s/>update<text:s/>the<text:s/>risk<text:s/>register<text:s/>anticipating<text:s/>changes<text:s/>in<text:s/>EMCAF’s<text:s/>operations<text:s/>as<text:s/>it<text:s/>reaches<text:s/>the<text:s/>end<text:s/>of<text:s/>its<text:s/>investment<text:s/>period</text:span><text:span text:style-name="T188_2">.</text:span></text:p>
          </table:table-cell>
          <table:table-cell table:style-name="Cell121">
            <text:p text:style-name="P189"><text:span text:style-name="T189_1">November<text:s/>2026</text:span></text:p>
          </table:table-cell>
        </table:table-row>
        <table:table-row table:style-name="Row37">
          <table:table-cell table:style-name="Cell122">
            <text:p text:style-name="P190"><text:span text:style-name="T190_1">6</text:span></text:p>
          </table:table-cell>
          <table:table-cell table:style-name="Cell123">
            <text:p text:style-name="P191"><text:span text:style-name="T191_1">Communicate<text:s/></text:span><text:span text:style-name="T191_2">insights</text:span><text:span text:style-name="T191_3"><text:s/></text:span><text:span text:style-name="T191_4">in<text:s/>at<text:s/>least<text:s/>one</text:span><text:span text:style-name="T191_5"><text:s/>high-profile<text:s/>event<text:s/>such<text:s/>as<text:s/>LCAW</text:span><text:span text:style-name="T191_6"><text:s/>or<text:s/>COP</text:span><text:span text:style-name="T191_7">,<text:s/></text:span><text:span text:style-name="T191_8">or<text:s/>within<text:s/>the<text:s/>private<text:s/>sector</text:span><text:span text:style-name="T191_9"><text:s/>through<text:s/></text:span><text:span text:style-name="T191_10">delivery<text:s/>of<text:s/>a<text:s/></text:span><text:span text:style-name="T191_11">present</text:span><text:span text:style-name="T191_12">ation</text:span><text:span text:style-name="T191_13"><text:s/>or<text:s/>attendance<text:s/>on<text:s/>a</text:span><text:span text:style-name="T191_14"><text:s/>panel,</text:span><text:span text:style-name="T191_15"><text:s/>workshops<text:s/>etc.<text:s/></text:span><text:span text:style-name="T191_16"><text:s/></text:span></text:p>
          </table:table-cell>
          <table:table-cell table:style-name="Cell124">
            <text:p text:style-name="P192"><text:span text:style-name="T192_1">January<text:s/>–<text:s/>December<text:s/>2026</text:span></text:p>
          </table:table-cell>
        </table:table-row>
        <table:table-row table:style-name="Row38">
          <table:table-cell table:style-name="Cell125">
            <text:p text:style-name="P193"><text:span text:style-name="T193_1">7</text:span></text:p>
          </table:table-cell>
          <table:table-cell table:style-name="Cell126">
            <text:p text:style-name="P194"><text:span text:style-name="T194_1">Collaborate<text:s/>with<text:s/>AGI<text:s/>to<text:s/></text:span><text:span text:style-name="T194_2">qualify/substantiate<text:s/>the<text:s/>calculations<text:s/>and<text:s/>targets<text:s/>of<text:s/></text:span><text:span text:style-name="T194_3">newly<text:s/>added<text:s/>indicators</text:span><text:span text:style-name="T194_4"><text:s/></text:span></text:p>
          </table:table-cell>
          <table:table-cell table:style-name="Cell127">
            <text:p text:style-name="P195"><text:span text:style-name="T195_1">November<text:s/>2026</text:span></text:p>
          </table:table-cell>
        </table:table-row>
        <table:table-row table:style-name="Row39">
          <table:table-cell table:style-name="Cell128">
            <text:p text:style-name="P196"><text:span text:style-name="T196_1">8</text:span></text:p>
          </table:table-cell>
          <table:table-cell table:style-name="Cell129">
            <text:p text:style-name="P197"><text:span text:style-name="T197_1">Qualitatively<text:s/>assess,<text:s/>either<text:s/></text:span><text:span text:style-name="T197_2">through<text:s/>direct<text:s/>FCDO<text:s/>engagement,<text:s/>or<text:s/></text:span><text:span text:style-name="T197_3">incorporated</text:span><text:span text:style-name="T197_4"><text:s/>into<text:s/>MEL</text:span><text:span text:style-name="T197_5"><text:s/>project</text:span><text:span text:style-name="T197_6">,<text:s/>the<text:s/>effectiveness<text:s/>of<text:s/></text:span><text:span text:style-name="T197_7">p</text:span><text:span text:style-name="T197_8">ublic<text:s/>disclosure<text:s/>events<text:s/></text:span><text:span text:style-name="T197_9">carried<text:s/>out<text:s/>to<text:s/>enable<text:s/>development<text:s/>of<text:s/>markets<text:s/>for<text:s/>investment<text:s/>in<text:s/>A&amp;R<text:s/>and<text:s/>nature<text:s/>(Outcome<text:s/>1)</text:span><text:span text:style-name="T197_10">.</text:span></text:p>
          </table:table-cell>
          <table:table-cell table:style-name="Cell130">
            <text:p text:style-name="P198"><text:span text:style-name="T198_1">December<text:s/>2026</text:span></text:p>
          </table:table-cell>
        </table:table-row>
      </table:table>
      <text:h text:style-name="P199" text:outline-level="3"><text:bookmark-start text:name="_Toc234936653"/><text:span text:style-name="T199_1">Key<text:s/>Lessons<text:s/>so<text:s/>far</text:span><text:span text:style-name="T199_2">:</text:span><text:bookmark-end text:name="_Toc234936653"/><text:span text:style-name="T199_3"><text:s/></text:span></text:h>
      <text:p text:style-name="P200"/>
      <text:p text:style-name="P201"><text:span text:style-name="T201_1">Indications<text:s/>that<text:s/>A&amp;R<text:s/>funds<text:s/>and<text:s/>downstream<text:s/>A&amp;R<text:s/>companies<text:s/>are<text:s/>commercially<text:s/>viable<text:s/>for<text:s/>EMCAF<text:s text:c="2"/></text:span></text:p>
      <text:list text:style-name="LS20" xml:id="list2">
        <text:list-item>
          <text:p text:style-name="P202"><text:span text:style-name="T202_1">Of<text:s/>the<text:s/></text:span><text:span text:style-name="T202_2">12</text:span><text:span text:style-name="T202_3"><text:s/>funds<text:s/>EMCAF<text:s/>ha</text:span><text:span text:style-name="T202_4">s</text:span><text:span text:style-name="T202_5"><text:s/>invested<text:s/>into</text:span><text:span text:style-name="T202_6"><text:s/>as<text:s/>of<text:s/>end-2025</text:span><text:span text:style-name="T202_7">,<text:s/></text:span><text:span text:style-name="T202_8">six</text:span><text:span text:style-name="T202_9"><text:s/></text:span><text:span text:style-name="T202_10">include</text:span><text:span text:style-name="T202_11"><text:s/>both<text:s/></text:span><text:span text:style-name="T202_12">climate<text:s/>mitigation<text:s/>an</text:span><text:span text:style-name="T202_13">d</text:span><text:span text:style-name="T202_14"><text:s/></text:span><text:span text:style-name="T202_15">A&amp;R<text:s/>in<text:s/>scope<text:s/>of<text:s/>their<text:s/>investment<text:s/>strategies</text:span><text:span text:style-name="T202_16">,<text:s/>representing<text:s/>half<text:s/>of<text:s/>all<text:s/>EMCAF<text:s/>funds</text:span><text:span text:style-name="T202_17">.<text:s/>There<text:s/>is<text:s/>also<text:s/></text:span><text:span text:style-name="T202_18">one<text:s/>pure<text:s/>adaptation<text:s/>fund</text:span><text:span text:style-name="T202_19">,<text:s/></text:span><text:span text:style-name="T202_20">four</text:span><text:span text:style-name="T202_21"><text:s/>pure<text:s/>mitigation<text:s/>funds<text:s/>and<text:s/>one<text:s/>in<text:s/>environmental/circular<text:s/>economy<text:s/>sectors</text:span><text:span text:style-name="T202_22"><text:s/>(</text:span><text:span text:style-name="T202_23">see<text:s/>table<text:s/>below</text:span><text:span text:style-name="T202_24">)</text:span><text:span text:style-name="T202_25">.</text:span><text:span text:style-name="T202_26"><text:s/></text:span><text:span text:style-name="T202_27">This<text:s/>indicates<text:s/>that<text:s/>there<text:s/>are<text:s/>sufficient<text:s/>funds<text:s/></text:span><text:span text:style-name="T202_28">in<text:s/>the<text:s/>market<text:s/></text:span><text:span text:style-name="T202_29">with<text:s/>A&amp;R<text:s/>in<text:s/>scope<text:s/></text:span><text:span text:style-name="T202_30">that<text:s/>are<text:s/>commercially<text:s/>viable<text:s/>f</text:span><text:span text:style-name="T202_31">or<text:s/>EMCAF<text:s/>to<text:s/></text:span><text:span text:style-name="T202_32">invest<text:s/>into<text:s/></text:span><text:span text:style-name="T202_33">which<text:s/>gives<text:s/>EMCAF<text:s/>a<text:s/>strong<text:s/>chance<text:s/>of<text:s/></text:span><text:span text:style-name="T202_34">meet</text:span><text:span text:style-name="T202_35">ing<text:s/>the</text:span><text:span text:style-name="T202_36"><text:s/>FCDO<text:s/>objective<text:s/></text:span><text:span text:style-name="T202_37">of</text:span><text:span text:style-name="T202_38"><text:s/>allocating<text:s/>up<text:s/>to<text:s/>19%<text:s/>of<text:s/>funds<text:s/>into<text:s/>A&amp;R</text:span><text:span text:style-name="T202_39"><text:s/>funds.</text:span><text:span text:style-name="T202_40"><text:s/>However,<text:s/></text:span><text:span text:style-name="T202_41">due<text:s/>to<text:s/>EMCAF’s<text:s/>fund-of-funds<text:s/>structure,<text:s/>there<text:s/>is<text:s/>limited<text:s/>influence<text:s/>EMCAF,<text:s/>and<text:s/>certainly<text:s/>FCDO,<text:s/>has<text:s/>in<text:s/>ensuring<text:s/>that<text:s/>these<text:s/>funds<text:s/>find<text:s/>sufficient<text:s/>A&amp;R<text:s/>companies<text:s/>to<text:s/>invest<text:s/>into<text:s/>downstream</text:span><text:span text:style-name="T202_42">.</text:span></text:p>
        </text:list-item>
      </text:list>
      <table:table table:style-name="Table7">
        <table:table-column table:style-name="Column24"/>
        <table:table-column table:style-name="Column25"/>
        <table:table-row table:style-name="Row40">
          <table:table-cell table:style-name="Cell131">
            <text:p text:style-name="P203"><text:span text:style-name="T203_1">Investments</text:span></text:p>
          </table:table-cell>
          <table:table-cell table:style-name="Cell132">
            <text:p text:style-name="P204"><text:span text:style-name="T204_1">Classification</text:span></text:p>
          </table:table-cell>
        </table:table-row>
        <table:table-row table:style-name="Row41">
          <table:table-cell table:style-name="Cell133">
            <text:p text:style-name="P205"><text:span text:style-name="T205_1">ARCH</text:span></text:p>
          </table:table-cell>
          <table:table-cell table:style-name="Cell134">
            <text:p text:style-name="P206"><text:span text:style-name="T206_1">Adaptation</text:span></text:p>
          </table:table-cell>
        </table:table-row>
        <table:table-row table:style-name="Row42">
          <table:table-cell table:style-name="Cell135">
            <text:p text:style-name="P207"><text:span text:style-name="T207_1">Alcazar</text:span></text:p>
          </table:table-cell>
          <table:table-cell table:style-name="Cell136">
            <text:p text:style-name="P208"><text:span text:style-name="T208_1">Mitigation</text:span></text:p>
          </table:table-cell>
        </table:table-row>
        <table:table-row table:style-name="Row43">
          <table:table-cell table:style-name="Cell137">
            <text:p text:style-name="P209"><text:span text:style-name="T209_1">Evolution<text:s/>III</text:span></text:p>
          </table:table-cell>
          <table:table-cell table:style-name="Cell138">
            <text:p text:style-name="P210"><text:span text:style-name="T210_1">Mitigation/Adaptation</text:span></text:p>
          </table:table-cell>
        </table:table-row>
        <table:table-row table:style-name="Row44">
          <table:table-cell table:style-name="Cell139">
            <text:p text:style-name="P211"><text:span text:style-name="T211_1">GEF<text:s/>III</text:span></text:p>
          </table:table-cell>
          <table:table-cell table:style-name="Cell140">
            <text:p text:style-name="P212"><text:span text:style-name="T212_1">Mitigation/Adaptation</text:span></text:p>
          </table:table-cell>
        </table:table-row>
        <table:table-row table:style-name="Row45">
          <table:table-cell table:style-name="Cell141">
            <text:p text:style-name="P213"><text:span text:style-name="T213_1">Vinci<text:s/>Climate<text:s/>Change</text:span></text:p>
          </table:table-cell>
          <table:table-cell table:style-name="Cell142">
            <text:p text:style-name="P214"><text:span text:style-name="T214_1">Mitigation/Adaptation</text:span></text:p>
          </table:table-cell>
        </table:table-row>
        <table:table-row table:style-name="Row46">
          <table:table-cell table:style-name="Cell143">
            <text:p text:style-name="P215"><text:span text:style-name="T215_1">SEACEF<text:s/>II</text:span></text:p>
          </table:table-cell>
          <table:table-cell table:style-name="Cell144">
            <text:p text:style-name="P216"><text:span text:style-name="T216_1">Mitigation</text:span></text:p>
          </table:table-cell>
        </table:table-row>
        <table:table-row table:style-name="Row47">
          <table:table-cell table:style-name="Cell145">
            <text:p text:style-name="P217"><text:span text:style-name="T217_1">XIC<text:s/>Latin<text:s/></text:span><text:span text:style-name="T217_2">LatAm</text:span></text:p>
          </table:table-cell>
          <table:table-cell table:style-name="Cell146">
            <text:p text:style-name="P218"><text:span text:style-name="T218_1">Mitigation</text:span></text:p>
          </table:table-cell>
        </table:table-row>
        <table:table-row table:style-name="Row48">
          <table:table-cell table:style-name="Cell147">
            <text:p text:style-name="P219"><text:span text:style-name="T219_1">Helios<text:s/>Clear</text:span></text:p>
          </table:table-cell>
          <table:table-cell table:style-name="Cell148">
            <text:p text:style-name="P220"><text:span text:style-name="T220_1">Mitigation/Adaptation</text:span></text:p>
          </table:table-cell>
        </table:table-row>
        <table:table-row table:style-name="Row49">
          <table:table-cell table:style-name="Cell149">
            <text:p text:style-name="P221"><text:span text:style-name="T221_1">ACIF</text:span></text:p>
          </table:table-cell>
          <table:table-cell table:style-name="Cell150">
            <text:p text:style-name="P222"><text:span text:style-name="T222_1">Mitigation/Adaptation</text:span></text:p>
          </table:table-cell>
        </table:table-row>
        <table:table-row table:style-name="Row50">
          <table:table-cell table:style-name="Cell151">
            <text:p text:style-name="P223"><text:span text:style-name="T223_1">LCF</text:span></text:p>
          </table:table-cell>
          <table:table-cell table:style-name="Cell152">
            <text:p text:style-name="P224"><text:span text:style-name="T224_1">Mitigation/Adaptation</text:span></text:p>
          </table:table-cell>
        </table:table-row>
        <table:table-row table:style-name="Row51">
          <table:table-cell table:style-name="Cell153">
            <text:p text:style-name="P225"><text:span text:style-name="T225_1">Circulate</text:span></text:p>
          </table:table-cell>
          <table:table-cell table:style-name="Cell154">
            <text:p text:style-name="P226"><text:span text:style-name="T226_1">Other<text:s/>(environmental,<text:s/>circular<text:s/>economy)</text:span></text:p>
          </table:table-cell>
        </table:table-row>
        <table:table-row table:style-name="Row52">
          <table:table-cell table:style-name="Cell155">
            <text:p text:style-name="P227"><text:span text:style-name="T227_1">Vertelo</text:span></text:p>
          </table:table-cell>
          <table:table-cell table:style-name="Cell156">
            <text:p text:style-name="P228"><text:span text:style-name="T228_1">Mitigation</text:span></text:p>
          </table:table-cell>
        </table:table-row>
      </table:table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list text:style-name="LS20" xml:id="list3">
        <text:list-item>
          <text:p text:style-name="P245"><text:span text:style-name="T245_1">These<text:s/>12<text:s/>funds<text:s/>have<text:s/>invested<text:s/>into<text:s/>31<text:s/>companies<text:s/>overall<text:s/>–<text:s/>seven<text:s/>of<text:s/>which<text:s/>(22.5%)<text:s/>are<text:s/>A&amp;R<text:s/>companies<text:s/>on<text:s/>a<text:s/>look<text:s/>through<text:s/>basis<text:s/>by<text:s/>number<text:s/>of<text:s/>investments.<text:s/></text:span><text:span text:style-name="T245_2">For</text:span><text:span text:style-name="T245_3"><text:s/>the</text:span><text:span text:style-name="T245_4">se</text:span><text:span text:style-name="T245_5"><text:s/>12</text:span><text:span text:style-name="T245_6"><text:s/>mixed<text:s/>mitigation/A&amp;R<text:s/>funds,<text:s/>AGI</text:span><text:span text:style-name="T245_7"><text:s/>informed<text:s/></text:span><text:span text:style-name="T245_8">FCDO</text:span><text:span text:style-name="T245_9"><text:s/>that<text:s/></text:span><text:span text:style-name="T245_10">“our<text:s/>general<text:s/>expectation<text:s/>at<text:s/>investment<text:s/>is<text:s/>that<text:s/>each<text:s/>qualifying<text:s/>fund<text:s/>will<text:s/>make<text:s/>approximately<text:s/>two<text:s/>adaptation<text:s/>investments<text:s/>(out<text:s/>of<text:s/>a<text:s/>typical<text:s/>6–8<text:s/>deal<text:s/>portfolio).<text:s/></text:span><text:span text:style-name="T245_11">We<text:s/>estimate<text:s/>this<text:s/>will<text:s/>translate<text:s/>to<text:s/></text:span><text:span text:style-name="T245_12">around<text:s/></text:span><text:span text:style-name="T245_13">20%<text:s/>of<text:s/>the<text:s/>commitments</text:span><text:span text:style-name="T245_14"><text:s/></text:span><text:span text:style-name="T245_15">by<text:s/>the<text:s/>end<text:s/>of<text:s/>each<text:s/>qualifying<text:s/>A&amp;R<text:s/>fund’s<text:s/>investment<text:s/>period</text:span><text:span text:style-name="T245_16">”</text:span><text:span text:style-name="T245_17">.<text:s/>However,<text:s/></text:span><text:span text:style-name="T245_18">funds<text:s/>are<text:s/>under<text:s/>no<text:s/>contractual<text:s/>obligation<text:s/>to<text:s/>invest<text:s/>into<text:s/>A&amp;R.<text:s/></text:span></text:p>
        </text:list-item>
      </text:list>
      <text:p text:style-name="P246"/>
      <text:p text:style-name="P247"><text:span text:style-name="T247_1">Despite<text:s/>exceeding<text:s/>targets<text:s/>for<text:s/>investing<text:s/>into<text:s/>A&amp;R<text:s/>Funds,<text:s/>EMCAF<text:s/>is<text:s/>below<text:s/>target<text:s/>for<text:s/>A&amp;R<text:s/>Funds<text:s/>investing<text:s/>into<text:s/></text:span><text:span text:style-name="T247_2">A&amp;R<text:s/>Companies<text:s/>downstream</text:span></text:p>
      <text:list text:style-name="LS21" xml:id="list4">
        <text:list-item>
          <text:p text:style-name="P248"><text:span text:style-name="T248_1">EMCAF<text:s/>has<text:s/>exceeded<text:s/>its<text:s/>lifetime<text:s/>target<text:s/></text:span><text:span text:style-name="T248_2">for<text:s/>committing<text:s/></text:span><text:span text:style-name="T248_3">into<text:s/>funds<text:s/>with<text:s/>A&amp;R<text:s/>in<text:s/>scope<text:s/>(</text:span><text:span text:style-name="T248_4">$1</text:span><text:span text:style-name="T248_5">7</text:span><text:span text:style-name="T248_6">0m<text:s/>committed<text:s/>against<text:s/>a<text:s/></text:span><text:span text:style-name="T248_7">$1</text:span><text:span text:style-name="T248_8">2</text:span><text:span text:style-name="T248_9">0m</text:span><text:span text:style-name="T248_10"><text:s/>target</text:span><text:span text:style-name="T248_11">),<text:s/>but<text:s/></text:span><text:span text:style-name="T248_12">it<text:s/></text:span><text:span text:style-name="T248_13">has</text:span><text:span text:style-name="T248_14"><text:s/>not<text:s/>met<text:s/>its<text:s/>target<text:s/></text:span><text:span text:style-name="T248_15">on</text:span><text:span text:style-name="T248_16"><text:s/>funds<text:s/>investing<text:s/>into<text:s/>A&amp;R<text:s/>companies<text:s/>(currently<text:s/>7<text:s/>out<text:s/>of<text:s/>a<text:s/>target<text:s/>of<text:s/>9).</text:span></text:p>
        </text:list-item>
        <text:list-item>
          <text:p text:style-name="P249"><text:span text:style-name="T249_1">T</text:span><text:span text:style-name="T249_2">his<text:s/>may<text:s/>reflect<text:s/>a<text:s/>combination<text:s/>of</text:span><text:span text:style-name="T249_3"><text:s/>(i)<text:s/></text:span><text:span text:style-name="T249_4">th</text:span><text:span text:style-name="T249_5">e<text:s/>expected<text:s/>lag<text:s/>between<text:s/>EMCAF<text:s/>commitments<text:s/>and<text:s/></text:span><text:span text:style-name="T249_6">general<text:s/></text:span><text:span text:style-name="T249_7">downstream<text:s/>deployment</text:span><text:span text:style-name="T249_8">,</text:span><text:span text:style-name="T249_9"><text:s/>(ii)<text:s/>constraints<text:s/>in<text:s/>the<text:s/>pipeline<text:s/>of<text:s/>investible<text:s/>A&amp;R<text:s/>opportunities<text:s/>relative<text:s/>to<text:s/>mitigation</text:span><text:span text:style-name="T249_10"><text:s/>and,<text:s/>(iii)<text:s/>the<text:s/>definition<text:s/>of<text:s/>‘A&amp;R<text:s/>Fund’<text:s/></text:span><text:span text:style-name="T249_11">and/or<text:s/>the<text:s/>requirements<text:s/>passed<text:s/>down<text:s/>to<text:s/>fund<text:s/>managers<text:s/>by<text:s/>EMCAF<text:s/>are</text:span><text:span text:style-name="T249_12"><text:s/></text:span><text:span text:style-name="T249_13">insufficient<text:s/>in<text:s/>incentivising<text:s/>Funds<text:s/>to<text:s/>invest<text:s/>into<text:s/>A&amp;R</text:span><text:span text:style-name="T249_14"><text:s/>projects</text:span><text:span text:style-name="T249_15">.</text:span></text:p>
        </text:list-item>
        <text:list-item>
          <text:p text:style-name="P250"><text:span text:style-name="T250_1">The<text:s/></text:span><text:span text:style-name="T250_2">programme<text:s/>team<text:s/></text:span><text:span text:style-name="T250_3">will<text:s/>monitor<text:s/>this<text:s/></text:span><text:span text:style-name="T250_4">in<text:s/>the<text:s/>next<text:s/>AR<text:s/>period</text:span><text:span text:style-name="T250_5">,<text:s/>for<text:s/>example<text:s/>through</text:span><text:span text:style-name="T250_6"><text:s/></text:span><text:span text:style-name="T250_7">LPAC<text:s/>engagement<text:s/>to<text:s/>determine<text:s/>whether<text:s/>the<text:s/>gap<text:s/>is<text:s/>primarily<text:s/>driven<text:s/>by<text:s/>overall<text:s/>deployment<text:s/>timing</text:span><text:span text:style-name="T250_8">,<text:s/></text:span><text:span text:style-name="T250_9">A&amp;R-specific<text:s/>pipeline<text:s/>constraints</text:span><text:span text:style-name="T250_10">,<text:s/>or<text:s/></text:span><text:span text:style-name="T250_11">lack<text:s/>of<text:s/>A&amp;R<text:s/>investments<text:s/>by<text:s/>Funds,<text:s/>or<text:s/>a<text:s/>combination<text:s/>of<text:s/>two<text:s/>or<text:s/>more.<text:s/></text:span></text:p>
        </text:list-item>
      </text:list>
      <text:p text:style-name="P251"/>
      <text:p text:style-name="P252"><text:span text:style-name="T252_1">Initial<text:s/>investments</text:span><text:span text:style-name="T252_2"><text:s/>strongly<text:s/>limited<text:s/>to<text:s/>cold<text:s/>chain<text:s/></text:span><text:span text:style-name="T252_3">infrastructure</text:span><text:span text:style-name="T252_4"><text:s/>and<text:s/></text:span><text:span text:style-name="T252_5">East<text:s/>Africa</text:span></text:p>
      <text:list text:style-name="LS22" xml:id="list7">
        <text:list-item>
          <text:p text:style-name="P253"><text:span text:style-name="T253_1">Cold<text:s/>chain<text:s/>infrastructure<text:s/></text:span><text:span text:style-name="T253_2">is<text:s/>currently</text:span><text:span text:style-name="T253_3"><text:s/></text:span><text:span text:style-name="T253_4">the</text:span><text:span text:style-name="T253_5"><text:s/>primary</text:span><text:span text:style-name="T253_6"><text:s/>A&amp;R<text:s/>sector<text:s/></text:span><text:span text:style-name="T253_7">EMCAF-supported</text:span><text:span text:style-name="T253_8"><text:s/>funds<text:s/></text:span><text:span text:style-name="T253_9">have</text:span><text:span text:style-name="T253_10"><text:s/></text:span><text:span text:style-name="T253_11">invest</text:span><text:span text:style-name="T253_12">ed</text:span><text:span text:style-name="T253_13"><text:s/></text:span><text:span text:style-name="T253_14">in</text:span><text:span text:style-name="T253_15">to<text:s/>(</text:span><text:span text:style-name="T253_16">8<text:s/>of<text:s/>the<text:s/>9<text:s/>investments</text:span><text:span text:style-name="T253_17"><text:s/>-<text:s/></text:span><text:span text:style-name="T253_18">4<text:s/>of<text:s/>which<text:s/>from<text:s/></text:span><text:span text:style-name="T253_19">a<text:s/>single<text:s/></text:span><text:span text:style-name="T253_20">investee<text:s/>fund</text:span><text:span text:style-name="T253_21">,<text:s/></text:span><text:span text:style-name="T253_22">ARCH)</text:span><text:span text:style-name="T253_23">.<text:s/></text:span><text:span text:style-name="T253_24">We<text:s/>expect<text:s/>this<text:s/>to<text:s/>change<text:s/>as<text:s/></text:span><text:span text:style-name="T253_25">EMCAF’s</text:span><text:span text:style-name="T253_26">,<text:s/>and<text:s/>even<text:s/>more<text:s/>crucially<text:s/>the<text:s/>investee</text:span><text:span text:style-name="T253_27"><text:s/>funds’</text:span><text:span text:style-name="T253_28"><text:s/>investment<text:s/>period<text:s/>progresses,<text:s/>although<text:s/>it<text:s/>will<text:s/>be<text:s/>closely<text:s/>monitore</text:span><text:span text:style-name="T253_29">d<text:s/>and<text:s/>if<text:s/>there<text:s/>is<text:s/>insufficient<text:s/>change,<text:s/>the<text:s/></text:span><text:span text:style-name="T253_30">programme<text:s/>team<text:s/></text:span><text:span text:style-name="T253_31">will<text:s/>utilise<text:s/>its<text:s/>influence<text:s/>in<text:s/>LPACs<text:s/>and<text:s/>bilateral<text:s/>engagement<text:s/>to<text:s/></text:span><text:span text:style-name="T253_32">facilitate<text:s/></text:span><text:span text:style-name="T253_33">improvement</text:span><text:span text:style-name="T253_34">.<text:s/></text:span></text:p>
        </text:list-item>
        <text:list-item>
          <text:p text:style-name="P254"><text:span text:style-name="T254_1">Geographically,<text:s/></text:span><text:span text:style-name="T254_2">East<text:s/>Africa<text:s/></text:span><text:span text:style-name="T254_3">is<text:s/>currently<text:s/>the<text:s/>pri</text:span><text:span text:style-name="T254_4">mary<text:s/></text:span><text:span text:style-name="T254_5">region<text:s/>A&amp;R<text:s/>investment<text:s/>has<text:s/>flowed<text:s/>towards<text:s/>(7</text:span><text:span text:style-name="T254_6"><text:s/>of<text:s/>the<text:s/></text:span><text:span text:style-name="T254_7">9<text:s/>investments<text:s/>–<text:s/>all<text:s/>from<text:s/>ARCH)</text:span><text:span text:style-name="T254_8">,</text:span><text:span text:style-name="T254_9"><text:s/></text:span><text:span text:style-name="T254_10">South</text:span><text:span text:style-name="T254_11"><text:s/>Africa</text:span><text:span text:style-name="T254_12"><text:s/>(Evo</text:span><text:span text:style-name="T254_13">lution<text:s/>III</text:span><text:span text:style-name="T254_14">)</text:span><text:span text:style-name="T254_15"><text:s/>and<text:s/>India</text:span><text:span text:style-name="T254_16"><text:s/>(GEF</text:span><text:span text:style-name="T254_17"><text:s/>III)<text:s/>are</text:span><text:span text:style-name="T254_18"><text:s/>so<text:s/>far</text:span><text:span text:style-name="T254_19"><text:s/>the<text:s/>only<text:s/>other<text:s/>regions</text:span><text:span text:style-name="T254_20">.<text:s/></text:span></text:p>
        </text:list-item>
        <text:list-item>
          <text:p text:style-name="P255"><text:span text:style-name="T255_1">Two</text:span><text:span text:style-name="T255_2"><text:s/>funds<text:s/>EMCAF<text:s/>invested<text:s/>into</text:span><text:span text:style-name="T255_3"><text:s/>in<text:s/></text:span><text:span text:style-name="T255_4">2025</text:span><text:span text:style-name="T255_5"><text:s/></text:span><text:span text:style-name="T255_6">have<text:s/>broader<text:s/>geographies<text:s/>in<text:s/>scope,<text:s/>so<text:s/>we<text:s/>expect<text:s/>geographical<text:s/>diversity<text:s/>to<text:s/>increase<text:s/>in<text:s/>the<text:s/>next<text:s/>AR<text:s/>period<text:s/>or<text:s/>beyond<text:s/>into<text:s/>Latin<text:s/>America<text:s/>(Vinci)<text:s/>and<text:s/>other<text:s/>parts<text:s/>of<text:s/>Asia<text:s/>(Leapfrog)</text:span></text:p>
        </text:list-item>
      </text:list>
      <text:h text:style-name="P256" text:outline-level="2"><text:bookmark-start text:name="_Toc234936654"/><text:span text:style-name="T256_1">B:<text:s/>THEORY<text:s/>OF<text:s/>CHANGE<text:s/>AND<text:s/>PROGRESS<text:s/>TOWARDS<text:s/>OUTCOMES</text:span><text:bookmark-end text:name="_Toc234936654"/></text:h>
      <text:p text:style-name="P257"/>
      <text:p text:style-name="P258"><text:span text:style-name="T258_1">EMCAF<text:s/>Theory<text:s/>of<text:s/>Cha</text:span><text:span text:style-name="T258_2">n</text:span><text:span text:style-name="T258_3">ge:<text:s/></text:span></text:p>
      <text:list text:style-name="LS1" xml:id="list10">
        <text:list-item>
          <text:p text:style-name="P259"><text:span text:style-name="T259_1">Long-term<text:s/>outcome</text:span><text:span text:style-name="T259_2">:</text:span><text:span text:style-name="T259_3"><text:s/></text:span><text:span text:style-name="T259_4">Emerging<text:s/>markets<text:s/>and<text:s/>developing<text:s/>economies<text:s/>are<text:s/>better<text:s/>adapted<text:s/>and<text:s/>more<text:s/>resilient<text:s/>to<text:s/>climate<text:s/>change.</text:span></text:p>
        </text:list-item>
        <text:list-item>
          <text:p text:style-name="P260"><text:span text:style-name="T260_1">Medium-term<text:s/>outcome</text:span><text:span text:style-name="T260_2">:</text:span><text:span text:style-name="T260_3"><text:s/></text:span><text:span text:style-name="T260_4">EMDEs<text:s/>have<text:s/>climate<text:s/>resilient<text:s/>infrastructure,<text:s/>and<text:s/>services<text:s/>which<text:s/>enable<text:s/>economies<text:s/>and<text:s/>communities<text:s/>to<text:s/>adapt<text:s/>to<text:s/>climate<text:s/>change.</text:span></text:p>
        </text:list-item>
        <text:list-item>
          <text:p text:style-name="P261"><text:span text:style-name="T261_1">Short-term<text:s/>outcome</text:span><text:span text:style-name="T261_2">:</text:span><text:span text:style-name="T261_3"><text:s/></text:span><text:span text:style-name="T261_4">Increased<text:s/>financial<text:s/>flows<text:s/>from<text:s/>all<text:s/>sources<text:s/>into<text:s/>adaptation<text:s/>and<text:s/>environment<text:s/>markets<text:s/>in<text:s/>EMDEs.</text:span></text:p>
        </text:list-item>
        <text:list-item>
          <text:p text:style-name="P262"><text:span text:style-name="T262_1">Programme<text:s/>outcome:<text:s/></text:span><text:span text:style-name="T262_2">Increased<text:s/>private<text:s/>financial<text:s/>flows<text:s/>via<text:s/>commercial<text:s/>and<text:s/>equity<text:s/>funds<text:s/>into<text:s/>adaptation<text:s/>and<text:s/>environment<text:s/>markets<text:s/>in<text:s/>EMDEs.</text:span></text:p>
        </text:list-item>
      </text:list>
      <text:p text:style-name="P263"><text:span text:style-name="T263_1">The<text:s/>short-term<text:s/>outcomes</text:span><text:span text:style-name="T263_2">:<text:s/></text:span><text:span text:style-name="T263_3">increased<text:s/>financial<text:s/>flows,<text:s/>particularly<text:s/>private<text:s/>capital,<text:s/>into<text:s/>A&amp;R<text:s/>in<text:s/>EMDEs</text:span><text:span text:style-name="T263_4">,</text:span><text:span text:style-name="T263_5"><text:s/></text:span><text:span text:style-name="T263_6">directly<text:s/>link<text:s/>with<text:s/>EMCAF’s<text:s/>medium-term<text:s/>outcome<text:s/></text:span><text:span text:style-name="T263_7">of<text:s/></text:span><text:span text:style-name="T263_8">strengthening<text:s/>climate<text:s/>resilient<text:s/>infrastructure<text:s/>and<text:s/>services<text:s/>which<text:s/></text:span><text:span text:style-name="T263_9">contributes<text:s/>towards<text:s/>EMDEs<text:s/>being<text:s/>better<text:s/>adapted<text:s/>and<text:s/>more<text:s/>resilient<text:s/>to<text:s/>climate<text:s/>change.<text:s/></text:span></text:p>
      <text:p text:style-name="P264"/>
      <text:p text:style-name="P265"><text:span text:style-name="T265_1">In<text:s/>actioning<text:s/>last<text:s/>AR’s</text:span><text:span text:style-name="T265_2"><text:s/></text:span><text:span text:style-name="T265_3">R</text:span><text:span text:style-name="T265_4">ecommendation</text:span><text:span text:style-name="T265_5"><text:s/>7,<text:s/>the<text:s/>Logframe</text:span><text:span text:style-name="T265_6"><text:s/>was<text:s/>reviewed<text:s/>and<text:s/>revised<text:s/>by<text:s/>the<text:s/></text:span><text:span text:style-name="T265_7">programme<text:s/>team<text:s/></text:span><text:span text:style-name="T265_8">and<text:s/>agreed<text:s/></text:span><text:span text:style-name="T265_9">with</text:span><text:span text:style-name="T265_10"><text:s/>AGI</text:span><text:span text:style-name="T265_11">.</text:span><text:span text:style-name="T265_12"><text:s/></text:span><text:span text:style-name="T265_13">New<text:s/></text:span><text:span text:style-name="T265_14">Output<text:s/></text:span><text:span text:style-name="T265_15">i</text:span><text:span text:style-name="T265_16">ndicators<text:s/>were<text:s/>added</text:span><text:span text:style-name="T265_17">,</text:span><text:span text:style-name="T265_18"><text:s/>and<text:s/></text:span><text:span text:style-name="T265_19">some<text:s/>Outcomes<text:s/></text:span><text:span text:style-name="T265_20">and<text:s/>an<text:s/>Outcome<text:s/>Indicator<text:s/></text:span><text:span text:style-name="T265_21">were<text:s/></text:span><text:span text:style-name="T265_22">restructured</text:span><text:span text:style-name="T265_23"><text:s/>across<text:s/>tiers</text:span><text:span text:style-name="T265_24"><text:s/>(Annex<text:s/>1)</text:span><text:span text:style-name="T265_25">.<text:s/></text:span><text:span text:style-name="T265_26">The<text:s/>MEL<text:s/>project<text:s/>will<text:s/>qualitatively<text:s/>evaluat</text:span><text:span text:style-name="T265_27">e<text:s/></text:span><text:span text:style-name="T265_28">the<text:s/>Logframe<text:s/>and<text:s/>ToC<text:s/></text:span><text:span text:style-name="T265_29">and<text:s/>test<text:s/>some<text:s/>a</text:span><text:span text:style-name="T265_30">ssumptions<text:s/>set<text:s/>out<text:s/>in<text:s/>last<text:s/>year’s<text:s/>AR</text:span><text:span text:style-name="T265_31"><text:s/>(see<text:s/>Section<text:s/>G):</text:span></text:p>
      <text:p text:style-name="P266"/>
      <text:p text:style-name="P267"><text:span text:style-name="T267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/text:p>
      <text:p text:style-name="P268"/>
      <text:p text:style-name="P269"><text:span text:style-name="T269_1">Contributing<text:s/>to<text:s/>expected<text:s/>outcomes<text:s/>and<text:s/>impact</text:span></text:p>
      <text:p text:style-name="P270"><text:span text:style-name="T270_1">Overall,<text:s/>EMCAF<text:s/>is<text:s/></text:span><text:span text:style-name="T270_2">meeting<text:s/>expectations</text:span><text:span text:style-name="T270_3"><text:s/>across<text:s/>its<text:s/>expected<text:s/>outcomes</text:span><text:span text:style-name="T270_4">,<text:s/></text:span><text:span text:style-name="T270_5">although<text:s/>it<text:s/>is<text:s/>too<text:s/>early<text:s/>to<text:s/>reliabl</text:span><text:span text:style-name="T270_6">y<text:s/>assess<text:s/></text:span><text:span text:style-name="T270_7">EMCAF’s<text:s/>performance</text:span><text:span text:style-name="T270_8"><text:s/>on<text:s/>impact</text:span><text:span text:style-name="T270_9">.</text:span></text:p>
      <text:p text:style-name="P271"/>
      <text:p text:style-name="P272"><text:span text:style-name="T272_1">Impact<text:s/></text:span><text:span text:style-name="T272_2"><text:s/></text:span></text:p>
      <text:p text:style-name="P273"><text:span text:style-name="T273_1">The<text:s/>long-term<text:s/>desired<text:s/>outcome<text:s/>of<text:s/>EMCAF<text:s/>i.e.<text:s/>impact<text:s/>statement<text:s/>is<text:s/>that<text:s/>e</text:span><text:span text:style-name="T273_2">merging<text:s/>markets<text:s/>and<text:s/>developing<text:s/>economies<text:s/>are<text:s/>better<text:s/>adapted<text:s/>and<text:s/>more<text:s/>resilient<text:s/>to<text:s/>climate<text:s/>change.</text:span><text:span text:style-name="T273_3"><text:s/></text:span><text:span text:style-name="T273_4">T</text:span><text:span text:style-name="T273_5">he<text:s/></text:span><text:span text:style-name="T273_6">latest<text:s/>data<text:s/>we<text:s/>have<text:s/></text:span><text:span text:style-name="T273_7">on<text:s/>the<text:s/></text:span><text:span text:style-name="T273_8">number<text:s/>of<text:s/>people<text:s/>supported<text:s/>to<text:s/>better<text:s/>adapt<text:s/>to<text:s/>the<text:s/>effects<text:s/>of<text:s/>climate<text:s/>change</text:span><text:span text:style-name="T273_9"><text:s/>is<text:s/></text:span><text:span text:style-name="T273_10">635<text:s/>people<text:s/>for<text:s/>the<text:s/></text:span><text:span text:style-name="T273_11">‘23-‘24<text:s/></text:span><text:span text:style-name="T273_12">AR<text:s/>period,<text:s/>which<text:s/>was<text:s/>above<text:s/>th</text:span><text:span text:style-name="T273_13">at</text:span><text:span text:style-name="T273_14"><text:s/>year’s</text:span><text:span text:style-name="T273_15"><text:s/>target<text:s/>but<text:s/>is<text:s/></text:span><text:span text:style-name="T273_16">significantly<text:s/>below<text:s/>this<text:s/>year’s<text:s/>target<text:s/>of<text:s/>1,000</text:span><text:span text:style-name="T273_17"><text:s/>people.<text:s/></text:span><text:span text:style-name="T273_18">More<text:s/>recent,<text:s/>accurate<text:s/>data<text:s/></text:span><text:span text:style-name="T273_19">was<text:s/>not<text:s/></text:span><text:span text:style-name="T273_20">collected<text:s/>in<text:s/>time<text:s/>for<text:s/>this<text:s/>AR<text:s/>but<text:s/></text:span><text:span text:style-name="T273_21">AGI<text:s/>have<text:s/>informed<text:s/></text:span><text:span text:style-name="T273_22">FCDO</text:span><text:span text:style-name="T273_23"><text:s/>that<text:s/>they</text:span><text:span text:style-name="T273_24"><text:s/>will</text:span><text:span text:style-name="T273_25"><text:s/>work<text:s/>with<text:s/></text:span><text:span text:style-name="T273_26">partners</text:span><text:span text:style-name="T273_27"><text:s/>to<text:s/>improve<text:s/>data<text:s/>collection.</text:span><text:span text:style-name="T273_28"><text:s/>The<text:s/>MEL<text:s/>project<text:s/>will<text:s/></text:span><text:span text:style-name="T273_29">explore<text:s/>potentially<text:s/>adding<text:s/>a<text:s/>new<text:s/>Impact<text:s/>Indicator<text:s/>to<text:s/>better<text:s/>align<text:s/>with<text:s/>the<text:s/>impact<text:s/>statement<text:s/>and<text:s/></text:span><text:span text:style-name="T273_30">the<text:s/>Business<text:s/>Case.</text:span></text:p>
      <text:p text:style-name="P274"/>
      <text:p text:style-name="P275"><text:span text:style-name="T275_1">O</text:span><text:span text:style-name="T275_2">utcome</text:span><text:span text:style-name="T275_3">s</text:span></text:p>
      <text:p text:style-name="P276"><text:span text:style-name="T276_1">The<text:s/>number<text:s/>of<text:s/>public<text:s/>disclosure<text:s/>events<text:s/>carried<text:s/>out<text:s/>to<text:s/>enable<text:s/>development<text:s/>of<text:s/>markets<text:s/>for<text:s/>investment<text:s/>in<text:s/>A&amp;R<text:s/>and<text:s/>nature</text:span><text:span text:style-name="T276_2"><text:s/>has<text:s/>increased<text:s/></text:span><text:span text:style-name="T276_3">by<text:s/></text:span><text:span text:style-name="T276_4">seven,<text:s/>from<text:s/>three<text:s/>to<text:s/>ten,</text:span><text:span text:style-name="T276_5"><text:s/>in<text:s/>this<text:s/>AR<text:s/>period,<text:s/></text:span><text:span text:style-name="T276_6">above<text:s/>the<text:s/>target<text:s/>of<text:s/></text:span><text:span text:style-name="T276_7">six</text:span><text:span text:style-name="T276_8">.<text:s/>AGI<text:s/>expects<text:s/>to<text:s/>carry<text:s/>out<text:s/>an<text:s/>average<text:s/>of<text:s/></text:span><text:span text:style-name="T276_9">three</text:span><text:span text:style-name="T276_10"><text:s/>events<text:s/>per<text:s/>year.<text:s/></text:span><text:span text:style-name="T276_11">This<text:s/>contributes<text:s/>towards<text:s/>the<text:s/>long-term<text:s/>outcomes<text:s/>through<text:s/>communicating<text:s/>lessons<text:s/>learned<text:s/>and<text:s/>expertise<text:s/>in<text:s/>A&amp;R<text:s/>investment<text:s/></text:span><text:span text:style-name="T276_12">with<text:s/>industry<text:s/>actors.<text:s/></text:span><text:span text:style-name="T276_13">As<text:s/>EMCAF<text:s/></text:span><text:span text:style-name="T276_14">conclude</text:span><text:span text:style-name="T276_15">s<text:s/></text:span><text:span text:style-name="T276_16">its<text:s/>investment<text:s/>period<text:s/>at<text:s/>end-2026,<text:s/>there<text:s/>will<text:s/>be<text:s/>greater<text:s/>expertise<text:s/>gained<text:s/>and<text:s/>lessons<text:s/>learned<text:s/></text:span><text:span text:style-name="T276_17">to<text:s/>be</text:span><text:span text:style-name="T276_18"><text:s/>communicated<text:s/>via<text:s/>public<text:s/>disclosure<text:s/>events,<text:s/>impacting<text:s/>the<text:s/>wider<text:s/>A&amp;R<text:s/>investment<text:s/>space.</text:span><text:span text:style-name="T276_19"><text:s/>The<text:s/>seven<text:s/>public<text:s/>disclosure<text:s/>events<text:s/>engaged<text:s/>in<text:s/>2025<text:s/>can<text:s/>be<text:s/>found<text:s/>in<text:s/>the<text:s/>Logframe.<text:s/></text:span><text:span text:style-name="T276_20"><text:s/></text:span></text:p>
      <text:p text:style-name="P277"/>
      <text:p text:style-name="P278"><text:span text:style-name="T278_1">As<text:s/>of<text:s/>Q4<text:s/>2025,<text:s/></text:span><text:span text:style-name="T278_2">the<text:s/>total</text:span><text:span text:style-name="T278_3"><text:s/></text:span><text:span text:style-name="T278_4">private<text:s/>finance<text:s/></text:span><text:span text:style-name="T278_5">that<text:s/></text:span><text:span text:style-name="T278_6">has<text:s/>been<text:s/>deployed<text:s/>into<text:s/>funds</text:span><text:span text:style-name="T278_7">/</text:span><text:span text:style-name="T278_8">companies<text:s/>through<text:s/>capital<text:s/></text:span><text:span text:style-name="T278_9">calls<text:s/>(Outcome<text:s/>Indicator<text:s/>2)</text:span><text:span text:style-name="T278_10">,</text:span><text:span text:style-name="T278_11"><text:s/></text:span><text:span text:style-name="T278_12">partially<text:s/>did<text:s/>not<text:s/>meet<text:s/>expectations</text:span><text:span text:style-name="T278_13"><text:note text:note-class="footnote"><text:note-citation/><text:note-body><text:p text:style-name="P279"><text:span text:style-name="T279_1"><text:s/>Figures<text:s/>have<text:s/>been<text:s/>redacted<text:s/></text:span><text:span text:style-name="T279_2">due<text:s/>to<text:s/>commercial<text:s/>sensitivity</text:span></text:p></text:note-body></text:note></text:span><text:span text:style-name="T279_3">.<text:s/>This<text:s/>represents<text:s/>the<text:s/>cumulative<text:s/>private<text:s/>capital<text:s/>drawn<text:s/>by<text:s/>investees<text:s/>from<text:s/>EMCAF<text:s/>via<text:s/>capital<text:s/>calls,<text:s/>rather<text:s/>than<text:s/>EMCAF’s<text:s/>total<text:s/>committed<text:s/>capital,<text:s/>and<text:s/>therefore<text:s/>reflects<text:s/>the<text:s/>timing<text:s/>of<text:s/>drawdowns<text:s/>by<text:s/>underlying<text:s/>funds.<text:s/>It<text:s/>is<text:s/>calculated<text:s/>as<text:s/>the<text:s/>capital<text:s/>called<text:s/>by<text:s/>investee<text:s/>funds<text:s/>multiplied<text:s/>by<text:s/>EMCAF’s<text:s/>respective<text:s/>share<text:s/>of<text:s/>senior<text:s/>capital<text:s/>(excluding<text:s/>EIB)<text:s/>in<text:s/>the<text:s/>capital<text:s/>stack.</text:span></text:p>
      <text:p text:style-name="P280"/>
      <text:p text:style-name="P281"><text:span text:style-name="T281_1">Outcome<text:s/>Indicator<text:s/>3</text:span><text:span text:style-name="T281_2">:<text:s/></text:span><text:span text:style-name="T281_3">total<text:s/>finance<text:s/>deployed<text:s/>by<text:s/>EMCAF</text:span><text:span text:style-name="T281_4">‑</text:span><text:span text:style-name="T281_5">supported<text:s/>funds<text:s/>into<text:s/>portfolio<text:s/>companies</text:span><text:span text:style-name="T281_6">,<text:s/></text:span><text:span text:style-name="T281_7">also<text:s/></text:span><text:span text:style-name="T281_8">did<text:s/>not<text:s/>meet<text:s/>expectations</text:span><text:span text:style-name="T281_9"><text:note text:note-class="footnote"><text:note-citation/><text:note-body><text:p text:style-name="P282"><text:span text:style-name="T282_1"><text:s/>Figures<text:s/>have<text:s/>been<text:s/>redacted<text:s/>due<text:s/>to<text:s/>commercial<text:s/>sensitivity</text:span></text:p></text:note-body></text:note></text:span><text:span text:style-name="T282_2">.<text:s/>Th</text:span><text:span text:style-name="T282_3">is<text:s/></text:span><text:span text:style-name="T282_4">indicator</text:span><text:span text:style-name="T282_5"><text:s/>is<text:s/></text:span><text:span text:style-name="T282_6">closely<text:s/>related<text:s/></text:span><text:span text:style-name="T282_7">to<text:s/>Outcome<text:s/>Indicator<text:s/>2<text:s/></text:span><text:span text:style-name="T282_8">and<text:s/>reflect<text:s/>sequential<text:s/>stages<text:s/>of<text:s/>the<text:s/>same<text:s/>investment<text:s/>process:<text:s/>EMCAF<text:s/>first<text:s/>commits<text:s/>capital<text:s/>to<text:s/>funds,<text:s/>which<text:s/>call<text:s/>capital<text:s/>over<text:s/>time<text:s/>(Indicator<text:s/>2),<text:s/>and<text:s/>subsequently<text:s/>deploy<text:s/>this<text:s/>capital<text:s/>into<text:s/>underlying<text:s/>companies<text:s/>and<text:s/>projects<text:s/>(Indicator<text:s/>3).</text:span><text:span text:style-name="T282_9"><text:s/></text:span><text:span text:style-name="T282_10">Performance<text:s/>against<text:s/>both<text:s/>indicators<text:s/>is<text:s/>therefore<text:s/>influenced<text:s/>by<text:s/>similar<text:s/>factors,<text:s/>including<text:s/>the<text:s/>market</text:span><text:span text:style-name="T282_11">‑</text:span><text:span text:style-name="T282_12">standard<text:s/>use<text:s/>of<text:s/>short</text:span><text:span text:style-name="T282_13">‑</text:span><text:span text:style-name="T282_14">term<text:s/>funding<text:s/>facilities<text:s/>by<text:s/>investee<text:s/>funds,<text:s/>which<text:s/>delays<text:s/>capital<text:s/>calls,<text:s/>and<text:s/>a<text:s/>slower</text:span><text:span text:style-name="T282_15">‑</text:span><text:span text:style-name="T282_16">than</text:span><text:span text:style-name="T282_17">‑</text:span><text:span text:style-name="T282_18">expected<text:s/>investment<text:s/>pace<text:s/>at<text:s/>some<text:s/>funds<text:s/>due<text:s/>to<text:s/>macroeconomic<text:s/>conditions<text:s/>in<text:s/>their<text:s/>target<text:s/>markets.<text:s/>As<text:s/>downstream<text:s/>deployment<text:s/>into<text:s/>portfolio<text:s/>companies<text:s/>typically<text:s/>lags<text:s/>both<text:s/>commitments<text:s/>and<text:s/>capital<text:s/>calls,<text:s/>particularly<text:s/>in<text:s/>the<text:s/>early<text:s/>and<text:s/>mid</text:span><text:span text:style-name="T282_19">‑</text:span><text:span text:style-name="T282_20">investment<text:s/>phases,<text:s/>year</text:span><text:span text:style-name="T282_21">‑</text:span><text:span text:style-name="T282_22">on</text:span><text:span text:style-name="T282_23">‑</text:span><text:span text:style-name="T282_24">year<text:s/>comparability<text:s/>across<text:s/>indicators<text:s/>within<text:s/>a<text:s/>single<text:s/>annual<text:s/>reporting<text:s/>period<text:s/>is<text:s/>inherently<text:s/>limited.<text:s/>The<text:s/>EMCAF<text:s/>team<text:s/>expects<text:s/>deployment<text:s/>activity<text:s/>to<text:s/>accelerate<text:s/>over<text:s/>the<text:s/>medium<text:s/>term,<text:s/>with<text:s/>both<text:s/>indicators<text:s/>progressively<text:s/>catching<text:s/>up<text:s/>toward<text:s/>their<text:s/>respective<text:s/>targets.</text:span></text:p>
      <text:p text:style-name="P283"/>
      <text:p text:style-name="P284"><text:span text:style-name="T284_1">Actions<text:s/>planned<text:s/>for<text:s/>year<text:s/>ahead</text:span><text:span text:style-name="T284_2">:</text:span></text:p>
      <text:list text:style-name="LS6" xml:id="list14">
        <text:list-item>
          <text:p text:style-name="P285"><text:span text:style-name="T285_1">Begin<text:s/>MEL</text:span><text:span text:style-name="T285_2"><text:s/>project</text:span><text:span text:style-name="T285_3"><text:s/>to<text:s/>qualitative</text:span><text:span text:style-name="T285_4">ly</text:span><text:span text:style-name="T285_5"><text:s/>assess<text:s/>capital<text:s/>mobilisation<text:s/>in<text:s/>A&amp;R<text:s/>investment,<text:s/>EMCAF’s<text:s/>fund-of-funds<text:s/>approach<text:s/>and<text:s/>reviewing<text:s/>the<text:s/>ToC<text:s/>and<text:s/>Logframe<text:s/>restructure.<text:s/>(Recommendation<text:s/>1)</text:span></text:p>
        </text:list-item>
        <text:list-item>
          <text:p text:style-name="P286"><text:span text:style-name="T286_1">Utilising<text:s/>influence<text:s/>in<text:s/>LPAC’s<text:s/>and<text:s/>AGI<text:s/>engagement<text:s/>to<text:s/>ensure<text:s/>FCDO</text:span><text:span text:style-name="T286_2"><text:s/></text:span><text:span text:style-name="T286_3">objectives<text:s/>are<text:s/>met</text:span><text:span text:style-name="T286_4"><text:s/></text:span></text:p>
        </text:list-item>
        <text:list-item>
          <text:p text:style-name="P287"><text:span text:style-name="T287_1">Conduct<text:s/>a</text:span><text:span text:style-name="T287_2">n<text:s/>AGI-organised</text:span><text:span text:style-name="T287_3"><text:s/>site<text:s/>visit<text:s/>of<text:s/>an<text:s/>A&amp;R<text:s/>project</text:span><text:span text:style-name="T287_4"><text:s/>with<text:s/>other<text:s/>LPs</text:span><text:span text:style-name="T287_5"><text:s/>(Recommendation<text:s/></text:span><text:span text:style-name="T287_6">2</text:span><text:span text:style-name="T287_7">)</text:span></text:p>
        </text:list-item>
        <text:list-item>
          <text:p text:style-name="P288"><text:span text:style-name="T288_1">Engage<text:s/>with<text:s/>FCDO<text:s/>programme<text:s/>teams<text:s/></text:span><text:span text:style-name="T288_2">and<text:s/>at<text:s/>events/conferences<text:s/>to<text:s/>utilise<text:s/>EMCAF’s<text:s/>learnings<text:s/>to<text:s/>impact<text:s/>the<text:s/>broader<text:s/>A&amp;R<text:s/>investment<text:s/>sector<text:s/></text:span><text:span text:style-name="T288_3">(</text:span><text:span text:style-name="T288_4">R</text:span><text:span text:style-name="T288_5">ecommendation</text:span><text:span text:style-name="T288_6"><text:s/>5</text:span><text:span text:style-name="T288_7">)</text:span></text:p>
        </text:list-item>
        <text:list-item>
          <text:p text:style-name="P289"><text:span text:style-name="T289_1">Q</text:span><text:span text:style-name="T289_2">ualitative</text:span><text:span text:style-name="T289_3">ly</text:span><text:span text:style-name="T289_4"><text:s/>assess</text:span><text:span text:style-name="T289_5"><text:s/>the<text:s/>effectivenes</text:span><text:span text:style-name="T289_6">s<text:s/>of<text:s/>public<text:s/>disclosure<text:s/>events<text:s/>(Recommendation<text:s/>8).</text:span></text:p>
        </text:list-item>
      </text:list>
      <text:p text:style-name="P290"><text:span text:style-name="T290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291"><text:span text:style-name="T291_1">There<text:s/>is<text:s/>s</text:span><text:span text:style-name="T291_2">ufficient<text:s/>evidence<text:s/>to<text:s/>support<text:s/>the<text:s/>continuation<text:s/>of<text:s/>this<text:s/>programme</text:span><text:span text:style-name="T291_3">.<text:s/>Al</text:span><text:span text:style-name="T291_4">t</text:span><text:span text:style-name="T291_5">hough<text:s/>progress<text:s/>is<text:s/>slower<text:s/>than<text:s/>expected<text:s/></text:span><text:span text:style-name="T291_6">for</text:span><text:span text:style-name="T291_7"><text:s/>some<text:s/></text:span><text:span text:style-name="T291_8">indicators<text:s/></text:span><text:span text:style-name="T291_9">(Output<text:s/></text:span><text:span text:style-name="T291_10">3,<text:s/>Output<text:s/>Indicator<text:s/>1.3)</text:span><text:span text:style-name="T291_11">,<text:s/>progress<text:s/>is<text:s/>strong<text:s/>across<text:s/>indicators<text:s/>overall</text:span><text:span text:style-name="T291_12">.<text:s/>B</text:span><text:span text:style-name="T291_13">ilateral<text:s/>engagement,<text:s/>investor<text:s/>reports<text:s/>and<text:s/></text:span><text:span text:style-name="T291_14">discussions<text:s/>in<text:s/>LPACs<text:s/>reflect<text:s/>confidence<text:s/>in<text:s/>EMCAF’s<text:s/>pipeline<text:s/>and<text:s/>overall<text:s/>strategy</text:span><text:span text:style-name="T291_15">.</text:span><text:span text:style-name="T291_16"><text:s/></text:span><text:span text:style-name="T291_17">The<text:s/></text:span><text:span text:style-name="T291_18">objectives</text:span><text:span text:style-name="T291_19"><text:s/>set<text:s/>out<text:s/>in<text:s/>the<text:s/></text:span><text:span text:style-name="T291_20">Business<text:s/>Case<text:s/></text:span><text:span text:style-name="T291_21">(below)<text:s/></text:span><text:span text:style-name="T291_22">are<text:s/>still<text:s/></text:span><text:span text:style-name="T291_23">realistic</text:span><text:span text:style-name="T291_24"><text:s/></text:span><text:span text:style-name="T291_25">and<text:s/>EMCAF<text:s/>is<text:s/></text:span><text:span text:style-name="T291_26">currently</text:span><text:span text:style-name="T291_27"><text:s/>on<text:s/>track<text:s/>to<text:s/>meet<text:s/>them</text:span><text:span text:style-name="T291_28">,<text:s/>with<text:s/>the<text:s/>exception<text:s/>of<text:s/>nature<text:s/>solutions<text:s/>no<text:s/>longer<text:s/>included</text:span><text:span text:style-name="T291_29"><text:s/>in<text:s/>EMCAF’s<text:s/>investment<text:s/>strategy</text:span><text:span text:style-name="T291_30">:</text:span></text:p>
      <text:p text:style-name="P292"/>
      <text:p text:style-name="P293"><text:span text:style-name="T293_1">1.<text:s/>Mobilise<text:s/>private<text:s/>climate<text:s/>finance<text:s/>into<text:s/>EMDEs</text:span></text:p>
      <text:p text:style-name="P294"><text:span text:style-name="T294_1">2.<text:s/>Invest<text:s/>in<text:s/>climate<text:s/>mitigation,<text:s/>adaptation<text:s/>&amp;<text:s/>resilience<text:s/>(A&amp;R),<text:s/>and<text:s/>nature<text:s/>solutions</text:span></text:p>
      <text:p text:style-name="P295"><text:span text:style-name="T295_1">3.<text:s/>Demonstrate<text:s/>commercially<text:s/>viable<text:s/>A&amp;R<text:s/>business<text:s/>models</text:span></text:p>
      <text:p text:style-name="P296"><text:span text:style-name="T296_1">4.<text:s/>Build<text:s/>markets<text:s/>and<text:s/>strengthen<text:s/>the<text:s/>climate</text:span><text:span text:style-name="T296_2">‑</text:span><text:span text:style-name="T296_3">finance<text:s/>ecosystem</text:span></text:p>
      <text:p text:style-name="P297"/>
      <text:h text:style-name="P298" text:outline-level="2"><text:bookmark-start text:name="_Toc234936655"/><text:span text:style-name="T298_1">C.<text:s/>DETAILED<text:s/>OUTPUT<text:s/>SCORING</text:span><text:bookmark-end text:name="_Toc234936655"/><text:span text:style-name="T298_2"><text:s/></text:span></text:h>
      <text:p text:style-name="P299"/>
      <text:p text:style-name="P300"><text:span text:style-name="T300_1">To<text:s/>address<text:s/>Recommendation<text:s/>8<text:s/></text:span><text:span text:style-name="T300_2">from<text:s/>the<text:s/>last<text:s/>AR,<text:s/></text:span><text:span text:style-name="T300_3">the<text:s/></text:span><text:span text:style-name="T300_4">programme<text:s/>team<text:s/></text:span><text:span text:style-name="T300_5">reviewed<text:s/>and<text:s/>revised<text:s/>EMCAF’s<text:s/>Logframe,<text:s/>including<text:s/>the<text:s/>addition<text:s/>of<text:s/>new<text:s/>Output<text:s/>Indicators<text:s/>tracking<text:s/>capital<text:s/>mobilisation<text:s/>at<text:s/>the<text:s/>fund-level,<text:s/>and<text:s/>a<text:s/>more<text:s/>accurate<text:s/>measurement<text:s/>of<text:s/>investment<text:s/>into<text:s/>A&amp;R<text:s/>companies/projects.<text:s/>Also,<text:s/>some<text:s/></text:span><text:span text:style-name="T300_6">Outcome<text:s/>indicators</text:span><text:span text:style-name="T300_7"><text:s/>and<text:s/>an</text:span><text:span text:style-name="T300_8"><text:s/></text:span><text:span text:style-name="T300_9">Impact<text:s/></text:span><text:span text:style-name="T300_10">Indicator<text:s/></text:span><text:span text:style-name="T300_11">have<text:s/>been<text:s/>reorganised<text:s/>across<text:s/>the<text:s/>tiers,<text:s/>to<text:s/>make<text:s/>the<text:s/>Logframe<text:s/>more<text:s/>coherent<text:s/>and<text:s/>practical.<text:s/>These<text:s/>changes<text:s/>require<text:s/>minimal<text:s/>additional<text:s/>resource<text:s/>from<text:s/>AGI<text:s/>as<text:s/>the<text:s/>data<text:s/>are<text:s/>already<text:s/>collected<text:s/>and<text:s/>reported<text:s/>to<text:s/>FCDO<text:s/>through<text:s/>EMCAF’s<text:s/>annual<text:s/>Environmental<text:s/>and<text:s/>Social<text:s/>(E&amp;S)<text:s/>and<text:s/>Impact<text:s/>reports.</text:span></text:p>
      <text:p text:style-name="P301"/>
      <text:p text:style-name="P302"><text:span text:style-name="T302_1">As<text:s/>EMCAF<text:s/>directly<text:s/>invests<text:s/>into<text:s/>funds,<text:s/>wh</text:span><text:span text:style-name="T302_2">ich</text:span><text:span text:style-name="T302_3"><text:s/>then<text:s/>make<text:s/>investments<text:s/>into<text:s/>companies,<text:s/>there<text:s/>is<text:s/>a<text:s/>disparity<text:s/>in<text:s/>the<text:s/>timing<text:s/>of<text:s/>data<text:s/>EMCAF<text:s/>can<text:s/>report<text:s/>to<text:s/>FCDO<text:s/>at<text:s/>the<text:s/>fund-level<text:s/>compared<text:s/>with<text:s/>the<text:s/>company-level.<text:s/>Consequently,<text:s/>there<text:s/>are<text:s/>timing<text:s/>inconsistencies<text:s/>among<text:s/>the<text:s/>Output<text:s/>Indicators.<text:s/>For<text:s/>example,<text:s/>Outputs<text:s/>1<text:s/>and<text:s/>2<text:s/>in<text:s/>this<text:s/>AR<text:s/>are<text:s/>based<text:s/>on<text:s/>data<text:s/>from<text:s/>Q4/25<text:s/>but<text:s/>Output<text:s/>3<text:s/>is<text:s/>based<text:s/>on<text:s/>Q4/24<text:s/>data.<text:s/>This<text:s/>poses<text:s/>no<text:s/>significant<text:s/>issues<text:s/>to<text:s/>assessing<text:s/>EMCAF’s<text:s/>performance<text:s/>or<text:s/>score<text:s/>in<text:s/>this<text:s/>AR,<text:s/>but<text:s/>it<text:s/>does<text:s/>limit<text:s/>cross-analyses<text:s/>among<text:s/>Outputs<text:s/>within<text:s/>each<text:s/>AR<text:s/>period.<text:s/>Annual<text:s/>calendar<text:s/>year<text:s/>comparisons<text:s/>can<text:s/>be<text:s/>done<text:s/>retrospectively<text:s/>in<text:s/>future<text:s/>ARs</text:span></text:p>
      <text:p text:style-name="P303"/>
      <table:table table:style-name="Table8"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53">
          <table:table-cell table:style-name="Cell157">
            <text:p text:style-name="P304"><text:span text:style-name="T304_1">Output<text:s/>Title<text:s/></text:span></text:p>
          </table:table-cell>
          <table:table-cell table:style-name="Cell158" table:number-columns-spanned="3">
            <text:p text:style-name="P305"><text:span text:style-name="T305_1">Increased<text:s/>financial<text:s/>flows<text:s/>into<text:s/>adaptation,<text:s/>resilience<text:s/>and<text:s/>nature<text:s/>in<text:s/>EMDEs.</text:span></text:p>
          </table:table-cell>
          <table:covered-table-cell/>
          <table:covered-table-cell/>
        </table:table-row>
        <table:table-row table:style-name="Row54">
          <table:table-cell table:style-name="Cell159" table:number-columns-spanned="2">
            <text:p text:style-name="P306"><text:span text:style-name="T306_1">Output<text:s/>number:<text:s/></text:span><text:span text:style-name="T306_2">1</text:span></text:p>
          </table:table-cell>
          <table:covered-table-cell/>
          <table:table-cell table:style-name="Cell160">
            <text:p text:style-name="P307"><text:span text:style-name="T307_1">Output<text:s/>Score:<text:s/></text:span></text:p>
          </table:table-cell>
          <table:table-cell table:style-name="Cell161">
            <text:p text:style-name="P308"><text:span text:style-name="T308_1">A</text:span></text:p>
          </table:table-cell>
        </table:table-row>
        <table:table-row table:style-name="Row55">
          <table:table-cell table:style-name="Cell162" table:number-columns-spanned="2">
            <text:p text:style-name="P309"><text:span text:style-name="T309_1">Impact<text:s/>weighting<text:s/>(%):<text:s text:c="2"/></text:span><text:span text:style-name="T309_2">50</text:span></text:p>
          </table:table-cell>
          <table:covered-table-cell/>
          <table:table-cell table:style-name="Cell163">
            <text:p text:style-name="P310"><text:span text:style-name="T310_1">Weighting<text:s/>revised<text:s/>since<text:s/>last<text:s/>AR?<text:s/></text:span></text:p>
          </table:table-cell>
          <table:table-cell table:style-name="Cell164">
            <text:p text:style-name="P311"><text:span text:style-name="T311_1">N/A</text:span></text:p>
          </table:table-cell>
        </table:table-row>
      </table:table>
      <text:p text:style-name="P312"/>
      <table:table table:style-name="Table9">
        <table:table-column table:style-name="Column30"/>
        <table:table-column table:style-name="Column31"/>
        <table:table-column table:style-name="Column32"/>
        <table:table-row table:style-name="Row56">
          <table:table-cell table:style-name="Cell165">
            <text:p text:style-name="P313"><text:span text:style-name="T313_1">Indicator(s)</text:span></text:p>
          </table:table-cell>
          <table:table-cell table:style-name="Cell166">
            <text:p text:style-name="P314"><text:span text:style-name="T314_1">Target</text:span></text:p>
          </table:table-cell>
          <table:table-cell table:style-name="Cell167">
            <text:p text:style-name="P315"><text:span text:style-name="T315_1">Progress<text:s/></text:span></text:p>
          </table:table-cell>
        </table:table-row>
        <table:table-row table:style-name="Row57">
          <table:table-cell table:style-name="Cell168">
            <text:p text:style-name="P316"><text:span text:style-name="T316_1">1.1<text:s/></text:span><text:span text:style-name="T316_2">Total<text:s/>finance<text:s/>committed<text:s/>into<text:s/>A&amp;R<text:s/>Portfolio</text:span><text:span text:style-name="T316_3"><text:s/></text:span><text:span text:style-name="T316_4">Funds<text:s/>and/or<text:s/>A&amp;R<text:s/>Portfolio<text:s/>Companies<text:s/>(as<text:s/>defined<text:s/>in<text:s/>FCDO<text:s/>Side<text:s/>Letter)</text:span></text:p>
          </table:table-cell>
          <table:table-cell table:style-name="Cell169">
            <text:p text:style-name="P317"><text:span text:style-name="T317_1">$100m</text:span></text:p>
          </table:table-cell>
          <table:table-cell table:style-name="Cell170">
            <text:p text:style-name="P318"><text:span text:style-name="T318_1">EMCAF<text:s/>has<text:s/>committed<text:s/></text:span><text:span text:style-name="T318_2">$170m</text:span><text:span text:style-name="T318_3"><text:s/></text:span><text:span text:style-name="T318_4">(up<text:s/>from<text:s/>$95m</text:span><text:span text:style-name="T318_5">)<text:s/></text:span><text:span text:style-name="T318_6">into<text:s/></text:span><text:span text:style-name="T318_7">‘</text:span><text:span text:style-name="T318_8">A&amp;R<text:s/>Portfolio<text:s/>Funds</text:span><text:span text:style-name="T318_9">’<text:s/>as<text:s/>defined<text:s/>in<text:s/>the<text:s/>Side<text:s/>Letter</text:span><text:span text:style-name="T318_10"><text:s/></text:span><text:span text:style-name="T318_11">(A&amp;R<text:s/>in<text:s/>scope<text:s/>of<text:s/>investment<text:s/>strategies)</text:span></text:p>
            <text:p text:style-name="P319"/>
            <text:p text:style-name="P320"><text:span text:style-name="T320_1">Progress<text:s/></text:span><text:span text:style-name="T320_2">significantly<text:s/></text:span><text:span text:style-name="T320_3">exceeded<text:s/>expectation</text:span></text:p>
          </table:table-cell>
        </table:table-row>
        <table:table-row table:style-name="Row58">
          <table:table-cell table:style-name="Cell171">
            <text:p text:style-name="P321"><text:span text:style-name="T321_1">1.2<text:s/></text:span><text:span text:style-name="T321_2">Share<text:s/>of<text:s/>EMCAF<text:s/>investments<text:s/>into<text:s/>A&amp;R</text:span><text:span text:style-name="T321_3"><text:s/></text:span><text:span text:style-name="T321_4">Portfolio<text:s/>Funds<text:s/>and/or<text:s/>A&amp;R<text:s/>Portfolio<text:s/>Companies,<text:s/>as<text:s/>a<text:s/>percentage<text:s/>of<text:s/>total<text:s/>EMCAF<text:s/>investments</text:span></text:p>
          </table:table-cell>
          <table:table-cell table:style-name="Cell172">
            <text:p text:style-name="P322"><text:span text:style-name="T322_1">10</text:span><text:span text:style-name="T322_2">%</text:span></text:p>
          </table:table-cell>
          <table:table-cell table:style-name="Cell173">
            <text:p text:style-name="P323"><text:span text:style-name="T323_1">Total<text:s/>capital<text:s/>invested<text:s/>for<text:s/>A&amp;R<text:s/>portfolio<text:s/>companies<text:s/>represents<text:s/>1</text:span><text:span text:style-name="T323_2">1</text:span><text:span text:style-name="T323_3">%<text:s/>of<text:s/>total<text:s/>EMCAF<text:s/>investments</text:span><text:span text:style-name="T323_4">.</text:span></text:p>
            <text:p text:style-name="P324"/>
            <text:p text:style-name="P325"><text:span text:style-name="T325_1">Progress<text:s/>met</text:span><text:span text:style-name="T325_2"><text:s/>expectation</text:span></text:p>
          </table:table-cell>
        </table:table-row>
        <table:table-row table:style-name="Row59">
          <table:table-cell table:style-name="Cell174">
            <text:p text:style-name="P326"><text:span text:style-name="T326_1">1.3<text:s/></text:span><text:span text:style-name="T326_2">Number<text:s/>of<text:s/>A&amp;R<text:s/>Portfolio<text:s/>Companies<text:s/>supported<text:s/>by<text:s/>EMCAF.</text:span></text:p>
          </table:table-cell>
          <table:table-cell table:style-name="Cell175">
            <text:p text:style-name="P327"><text:span text:style-name="T327_1">9</text:span></text:p>
          </table:table-cell>
          <table:table-cell table:style-name="Cell176">
            <text:p text:style-name="P328"><text:span text:style-name="T328_1">7</text:span><text:span text:style-name="T328_2"><text:s/>A&amp;R<text:s/></text:span><text:span text:style-name="T328_3">P</text:span><text:span text:style-name="T328_4">ortfolio<text:s/></text:span><text:span text:style-name="T328_5">C</text:span><text:span text:style-name="T328_6">ompanies</text:span><text:span text:style-name="T328_7"><text:s/>are</text:span><text:span text:style-name="T328_8"><text:s/>currently<text:s/>benefitting<text:s/>from<text:s/>EMCAF<text:s/>investment</text:span><text:span text:style-name="T328_9"><text:s/>(up<text:s/>from<text:s/>5)</text:span><text:span text:style-name="T328_10">.</text:span><text:span text:style-name="T328_11"><text:s/></text:span></text:p>
            <text:p text:style-name="P329"/>
            <text:p text:style-name="P330"><text:span text:style-name="T330_1">P</text:span><text:span text:style-name="T330_2">rogress<text:s/>p</text:span><text:span text:style-name="T330_3">artially</text:span><text:span text:style-name="T330_4"><text:s/>did</text:span><text:span text:style-name="T330_5"><text:s/>not<text:s/>met</text:span><text:span text:style-name="T330_6"><text:s/></text:span><text:span text:style-name="T330_7">expectation</text:span></text:p>
          </table:table-cell>
        </table:table-row>
        <table:table-row table:style-name="Row60">
          <table:table-cell table:style-name="Cell177">
            <text:p text:style-name="P331"><text:span text:style-name="T331_1">1.4<text:s/>Total<text:s/>Investment<text:s/>cost<text:s/>of<text:s/>A&amp;R<text:s/>projects<text:s/>financed<text:s/>by<text:s/>EMCAFs<text:s/>Target<text:s/>Funds</text:span><text:span text:style-name="T331_2"><text:s/></text:span></text:p>
          </table:table-cell>
          <table:table-cell table:style-name="Cell178">
            <text:p text:style-name="P332"><text:span text:style-name="T332_1">$85m</text:span></text:p>
          </table:table-cell>
          <table:table-cell table:style-name="Cell179">
            <text:p text:style-name="P333"><text:span text:style-name="T333_1">$85m<text:s/>has<text:s/>been<text:s/>invested<text:s/>into<text:s/>A&amp;R<text:s/></text:span><text:span text:style-name="T333_2">‘projects’.</text:span></text:p>
            <text:p text:style-name="P334"/>
            <text:p text:style-name="P335"><text:span text:style-name="T335_1">This<text:s/></text:span><text:span text:style-name="T335_2">figure<text:s/>provide</text:span><text:span text:style-name="T335_3">s</text:span><text:span text:style-name="T335_4"><text:s/>context<text:s/>on<text:s/>EMCAF’s<text:s/>A&amp;R<text:s/>outcomes<text:s/>but<text:s/>is<text:s/>not<text:s/>used<text:s/>for<text:s/>scoring</text:span><text:span text:style-name="T335_5"><text:s/>in<text:s/>this<text:s/>AR<text:s/>as<text:s/>used<text:s/>as<text:s/>a<text:s/>baseline<text:s/>to<text:s/>set<text:s/>future<text:s/>targets</text:span></text:p>
          </table:table-cell>
        </table:table-row>
      </table:table>
      <text:p text:style-name="P336"><text:span text:style-name="T336_1">Briefly<text:s/>describe<text:s/>the<text:s/>output’s<text:s/>activities<text:s/>and<text:s/>provide<text:s/>supporting<text:s/>narrative<text:s/>for<text:s/>the<text:s/>score</text:span></text:p>
      <text:p text:style-name="P337"><text:span text:style-name="T337_1">Overall,<text:s/>EMCAF<text:s/>has<text:s/></text:span><text:span text:style-name="T337_2">received<text:s/>an<text:s/>‘A’<text:s/>score<text:s/>for<text:s/>Output<text:s/>1</text:span><text:span text:style-name="T337_3">,<text:s/>meeting<text:s/>expectations.<text:s/></text:span><text:span text:style-name="T337_4">I</text:span><text:span text:style-name="T337_5">t<text:s/>has<text:s/>significantly<text:s/>exceeded<text:s/>one<text:s/></text:span><text:span text:style-name="T337_6">target<text:s/>(1.1)</text:span><text:span text:style-name="T337_7">,<text:s/></text:span><text:span text:style-name="T337_8">partially<text:s/></text:span><text:span text:style-name="T337_9">met</text:span><text:span text:style-name="T337_10"><text:s/>its<text:s/>target<text:s/>in<text:s/>another<text:s/>(1.2)<text:s/>and<text:s/>partially<text:s/>not<text:s/>met<text:s/>the<text:s/>third<text:s/>(1.3).<text:s/>The<text:s/></text:span><text:span text:style-name="T337_11">fourth<text:s/>is<text:s/>a<text:s/>new<text:s/>indicator</text:span><text:span text:style-name="T337_12">,<text:s/>introduced<text:s/>to<text:s/>track<text:s/>how<text:s/>much<text:s/>investment<text:s/>is<text:s/>happening<text:s/>by<text:s/>EMCAF<text:s/>portfolio<text:s/>funds/companies.</text:span><text:span text:style-name="T337_13"><text:s/></text:span><text:span text:style-name="T337_14">This<text:s/>is<text:s/>important<text:s/>because<text:s/>as<text:s/>a<text:s/>minority<text:s/>investor,<text:s/>EMCAF<text:s/></text:span><text:span text:style-name="T337_15">has<text:s/>limited<text:s/>influence<text:s/>on<text:s/>the<text:s/>investment<text:s/>strategies<text:s/>of<text:s/></text:span><text:span text:style-name="T337_16">its<text:s/>portfolio</text:span><text:span text:style-name="T337_17"><text:s/>funds<text:s/>and<text:s/></text:span><text:span text:style-name="T337_18">companies.<text:s/>Therefore,<text:s/></text:span><text:span text:style-name="T337_19">although<text:s/>funds<text:s/>may<text:s/>have<text:s/>A&amp;R<text:s/>in<text:s/>scope<text:s/>of<text:s/>their<text:s/>investment<text:s/>strategies</text:span><text:span text:style-name="T337_20">,<text:s/></text:span><text:span text:style-name="T337_21">as<text:s/>1.1<text:s/>tracks,</text:span><text:span text:style-name="T337_22"><text:s/>EMCAF<text:s/>has<text:s/>limited<text:s/>influence<text:s/></text:span><text:span text:style-name="T337_23">over<text:s/>whether<text:s/>Funds<text:s/>make</text:span><text:span text:style-name="T337_24"><text:s/></text:span><text:span text:style-name="T337_25">A&amp;R<text:s/></text:span><text:span text:style-name="T337_26">project<text:s/></text:span><text:span text:style-name="T337_27">investments</text:span><text:span text:style-name="T337_28"><text:s/></text:span><text:span text:style-name="T337_29">and<text:s/>allocation<text:s/>of<text:s/>capital<text:s/>into<text:s/>A&amp;R<text:s/>project<text:s/>investments<text:s/>depends<text:s/>on<text:s/>maturity<text:s/>and<text:s/>availability<text:s/>of<text:s/>opportunities<text:s/>as<text:s/>well<text:s/>as<text:s/>broader<text:s/>market<text:s/>backdrop<text:s/>that<text:s/>may<text:s/>influence<text:s/>bankability</text:span><text:span text:style-name="T337_30">.</text:span><text:span text:style-name="T337_31"><text:s/>Thi</text:span><text:span text:style-name="T337_32">s<text:s/>indicator<text:s/></text:span><text:span text:style-name="T337_33">has<text:s/>not<text:s/>been<text:s/>used<text:s/></text:span><text:span text:style-name="T337_34">for<text:s/>scoring<text:s/>purposes<text:s/>this<text:s/>year<text:s/></text:span><text:span text:style-name="T337_35">because<text:s/>t</text:span><text:span text:style-name="T337_36">he<text:s/>current<text:s/>achieved<text:s/>figure<text:s/>was<text:s/>used<text:s/>as<text:s/>this<text:s/>year’s<text:s/>target<text:s/>as<text:s/>a<text:s/>baseline<text:s/>for<text:s/>developing<text:s/>targets<text:s/>for<text:s/>future<text:s/>years.</text:span><text:span text:style-name="T337_37">,<text:s/></text:span></text:p>
      <text:p text:style-name="P338"/>
      <text:p text:style-name="P339"><text:span text:style-name="T339_1">O</text:span><text:span text:style-name="T339_2">utput<text:s/>1.1:<text:s/>Total<text:s/>finance<text:s/>committed<text:s/>into<text:s/>A&amp;R<text:s/>Portfolio<text:s/>Funds<text:s/>and/or<text:s/>A&amp;R<text:s/>Portfolio<text:s/>Companies</text:span></text:p>
      <text:p text:style-name="P340"><text:span text:style-name="T340_1">An<text:s/>additional<text:s/>$75m</text:span><text:span text:style-name="T340_2"><text:s/>(total<text:s/>now<text:s/>$170m)</text:span><text:span text:style-name="T340_3"><text:s/>has<text:s/>been<text:s/>committed<text:s/>into<text:s/></text:span><text:span text:style-name="T340_4">three<text:s/></text:span><text:span text:style-name="T340_5">A&amp;R<text:s/>Portfolio<text:s/>Funds<text:s/></text:span><text:span text:style-name="T340_6">(total<text:s/>now<text:s/>seven)<text:s/></text:span><text:span text:style-name="T340_7">since<text:s/>the<text:s/>last<text:s/>AR</text:span><text:span text:style-name="T340_8">,<text:s/>which<text:s/>exceeds<text:s/>its<text:s/>$100m<text:s/></text:span><text:span text:style-name="T340_9">cu</text:span><text:span text:style-name="T340_10">mulative<text:s/></text:span><text:span text:style-name="T340_11">target<text:s/>for<text:s/>this<text:s/>AR<text:s/>period<text:s/>and<text:s/>the<text:s/>lifetime<text:s/>target<text:s/>of<text:s/>$120m.<text:s/></text:span><text:span text:style-name="T340_12">FCDO’s<text:s/>involvement<text:s/>in<text:s/>EMCAF<text:s/></text:span><text:span text:style-name="T340_13">requires<text:s/>investment<text:s/>into<text:s/>A&amp;R<text:s/>funds,<text:s/>so<text:s/>incentivises<text:s/>EMCAF<text:s/>to<text:s/>target<text:s/>investments<text:s/>into<text:s/>A&amp;R<text:s/>funds,<text:s/>whereas<text:s/>without<text:s/>FCDO’s<text:s/>involvement,<text:s/>EMCAF<text:s/>would<text:s/>be<text:s/>less<text:s/>likely<text:s/>to<text:s/>do<text:s/>so.<text:s/></text:span><text:span text:style-name="T340_14">We<text:s/>do<text:s/>not<text:s/>propose<text:s/>revising<text:s/>future<text:s/>target</text:span><text:span text:style-name="T340_15">s</text:span><text:span text:style-name="T340_16"><text:s/></text:span><text:span text:style-name="T340_17">now</text:span><text:span text:style-name="T340_18"><text:s/></text:span><text:span text:style-name="T340_19">EMCAF<text:s/>has<text:s/>met<text:s/>its<text:s/>lifetime<text:s/>target</text:span><text:span text:style-name="T340_20">.<text:s/>This<text:s/>is</text:span><text:span text:style-name="T340_21"><text:s/>becau</text:span><text:span text:style-name="T340_22">se<text:s/>1.1<text:s/>is<text:s/>a<text:s/>commitment</text:span><text:span text:style-name="T340_23">-</text:span><text:span text:style-name="T340_24">level<text:s/>metric<text:s/>and</text:span><text:span text:style-name="T340_25"><text:s/></text:span><text:span text:style-name="T340_26">given<text:s/>EMCAF<text:s/>is<text:s/>nearing<text:s/>the<text:s/>end<text:s/>of<text:s/>its<text:s/>investment<text:s/>period</text:span><text:span text:style-name="T340_27">,<text:s/></text:span><text:span text:style-name="T340_28">is<text:s/>expected<text:s/>to<text:s/>plateau</text:span><text:span text:style-name="T340_29">.</text:span><text:span text:style-name="T340_30"><text:s/></text:span><text:span text:style-name="T340_31">I</text:span><text:span text:style-name="T340_32">nstead,<text:s/>the<text:s/>next<text:s/>AR<text:s/>will<text:s/>focus<text:s/>on<text:s/>whether<text:s/>these<text:s/>commitments<text:s/>translate<text:s/>into<text:s/>downstream<text:s/>A&amp;R<text:s/>investment<text:s/>(1.3</text:span><text:span text:style-name="T340_33"><text:s/>and<text:s/></text:span><text:span text:style-name="T340_34">1.4),<text:s/>where<text:s/></text:span><text:span text:style-name="T340_35">results<text:s/>will<text:s/>materialise<text:s/>over<text:s/>a<text:s/>longer<text:s/>timeframe</text:span><text:span text:style-name="T340_36">.</text:span><text:span text:style-name="T340_37"><text:s/></text:span><text:span text:style-name="T340_38">This<text:s/>lag<text:s/>is<text:s/>reflective<text:s/>of<text:s/>the<text:s/>market-standard<text:s/></text:span><text:span text:style-name="T340_39">five</text:span><text:span text:style-name="T340_40">-year<text:s/>investment<text:s/>period<text:s/>of<text:s/>underlying<text:s/>Portfolio<text:s/>Funds.<text:s/></text:span><text:span text:style-name="T340_41">All<text:s/>th</text:span><text:span text:style-name="T340_42">ree</text:span><text:span text:style-name="T340_43"><text:s/>f</text:span><text:span text:style-name="T340_44">unds</text:span><text:span text:style-name="T340_45"><text:s/></text:span><text:span text:style-name="T340_46">invest<text:s/>in<text:s/>both<text:s/>mitigation<text:s/>and<text:s/>A&amp;R</text:span><text:span text:style-name="T340_47">:<text:s/></text:span></text:p>
      <table:table table:style-name="Table10">
        <table:table-column table:style-name="Column33"/>
        <table:table-column table:style-name="Column34"/>
        <table:table-column table:style-name="Column35"/>
        <table:table-row table:style-name="Row61">
          <table:table-cell table:style-name="Cell180">
            <text:p text:style-name="P341"><text:span text:style-name="T341_1">Fund</text:span></text:p>
          </table:table-cell>
          <table:table-cell table:style-name="Cell181">
            <text:p text:style-name="P342"><text:span text:style-name="T342_1">C</text:span><text:span text:style-name="T342_2">ommitments</text:span></text:p>
          </table:table-cell>
          <table:table-cell table:style-name="Cell182">
            <text:p text:style-name="P343"><text:span text:style-name="T343_1">Description</text:span></text:p>
          </table:table-cell>
        </table:table-row>
        <table:table-row table:style-name="Row62">
          <table:table-cell table:style-name="Cell183">
            <text:p text:style-name="P344"><text:span text:style-name="T344_1">Vinci<text:s/>Climate<text:s/>Change<text:s/>(“VICC”)</text:span></text:p>
          </table:table-cell>
          <table:table-cell table:style-name="Cell184">
            <text:p text:style-name="P345"><text:span text:style-name="T345_1">$25m<text:s/>(2025)</text:span><text:span text:style-name="T345_2"><text:tab/></text:span></text:p>
          </table:table-cell>
          <table:table-cell table:style-name="Cell185">
            <text:p text:style-name="P346"><text:span text:style-name="T346_1">Sector:<text:s/>Renewable<text:s/>energy,<text:s/>water<text:s/>and<text:s/>sanitation,<text:s/>waste<text:s/>and<text:s/>circular<text:s/>economy,<text:s/>nature</text:span><text:span text:style-name="T346_2">‑</text:span><text:span text:style-name="T346_3">based<text:s/>and<text:s/>environmental<text:s/>solutions</text:span></text:p>
            <text:p text:style-name="P347"><text:span text:style-name="T347_1">Regional<text:s/>Focus:<text:s/>Latin<text:s/>America<text:s/>(particularly<text:s/>Brazil)</text:span></text:p>
          </table:table-cell>
        </table:table-row>
        <table:table-row table:style-name="Row63">
          <table:table-cell table:style-name="Cell186">
            <text:p text:style-name="P348"><text:span text:style-name="T348_1">Helios</text:span></text:p>
          </table:table-cell>
          <table:table-cell table:style-name="Cell187">
            <text:p text:style-name="P349"><text:span text:style-name="T349_1">$25M<text:s/>(2025)</text:span></text:p>
          </table:table-cell>
          <table:table-cell table:style-name="Cell188">
            <text:p text:style-name="P350"><text:span text:style-name="T350_1">Sector:<text:s/>Climate<text:s/>&amp;<text:s/>energy<text:s/>infrastructure<text:s/>/<text:s/>platforms</text:span></text:p>
            <text:p text:style-name="P351"><text:span text:style-name="T351_1">Regional<text:s/>Focus:<text:s/>Africa</text:span></text:p>
          </table:table-cell>
        </table:table-row>
        <table:table-row table:style-name="Row64">
          <table:table-cell table:style-name="Cell189">
            <text:p text:style-name="P352"><text:span text:style-name="T352_1">Leapfrog</text:span></text:p>
          </table:table-cell>
          <table:table-cell table:style-name="Cell190">
            <text:p text:style-name="P353"><text:span text:style-name="T353_1">$25m<text:s/>(2025)</text:span></text:p>
          </table:table-cell>
          <table:table-cell table:style-name="Cell191">
            <text:p text:style-name="P354"><text:span text:style-name="T354_1">Sector:<text:s/>Climate</text:span><text:span text:style-name="T354_2">‑</text:span><text:span text:style-name="T354_3">enabled<text:s/>services<text:s/>&amp;<text:s/>solutions</text:span></text:p>
            <text:p text:style-name="P355"><text:span text:style-name="T355_1">Regional<text:s/>Focus:<text:s/>Asia</text:span><text:span text:style-name="T355_2"><text:s/>(</text:span><text:span text:style-name="T355_3">Indonesia,<text:s/>Vietnam<text:s/>and<text:s/></text:span><text:span text:style-name="T355_4">Philippines)</text:span></text:p>
          </table:table-cell>
        </table:table-row>
      </table:table>
      <text:p text:style-name="P356"/>
      <text:p text:style-name="P357"><text:span text:style-name="T357_1">Asides<text:s/>from<text:s/>a</text:span><text:span text:style-name="T357_2">n</text:span><text:span text:style-name="T357_3"><text:s/>increase<text:s/>in<text:s/>volume,<text:s/>t</text:span><text:span text:style-name="T357_4">h</text:span><text:span text:style-name="T357_5">ese<text:s/>investments</text:span><text:span text:style-name="T357_6"><text:s/>diversif</text:span><text:span text:style-name="T357_7">y</text:span><text:span text:style-name="T357_8"><text:s/>EMCAF’s<text:s/></text:span><text:span text:style-name="T357_9">portfolio</text:span><text:span text:style-name="T357_10"><text:s/>into<text:s/>new<text:s/>geographies</text:span><text:span text:style-name="T357_11">,</text:span><text:span text:style-name="T357_12"><text:s/></text:span><text:span text:style-name="T357_13">from<text:s/></text:span><text:span text:style-name="T357_14">f</text:span><text:span text:style-name="T357_15">unds<text:s/>primarily<text:s/>active<text:s/>in<text:s/>SSA<text:s/>and<text:s/>India<text:s/></text:span><text:span text:style-name="T357_16">into</text:span><text:span text:style-name="T357_17"><text:s/>Latin<text:s/>America<text:s/>(Vinci)<text:s/>and<text:s/>other<text:s/>parts<text:s/>of<text:s/>Asia<text:s/>such<text:s/>as<text:s/>Indonesia,<text:s/>Vietnam<text:s/>and<text:s/>the<text:s/>Philippines<text:s/>(Leapfrog).<text:s/>Helios<text:s/>is<text:s/>also<text:s/>focussed<text:s/>in<text:s/>S</text:span><text:span text:style-name="T357_18">SA</text:span><text:span text:style-name="T357_19">.<text:s/></text:span></text:p>
      <text:p text:style-name="P358"/>
      <text:p text:style-name="P359"><text:span text:style-name="T359_1">Indicator<text:s/>1.1<text:s/>is<text:s/>limited</text:span><text:span text:style-name="T359_2"><text:s/>when</text:span><text:span text:style-name="T359_3"><text:s/>assessed</text:span><text:span text:style-name="T359_4"><text:s/>in</text:span><text:span text:style-name="T359_5"><text:s/></text:span><text:span text:style-name="T359_6">isolation</text:span><text:span text:style-name="T359_7">,<text:s/>as<text:s/>it<text:s/>includes<text:s/></text:span><text:span text:style-name="T359_8">all<text:s/>the</text:span><text:span text:style-name="T359_9"><text:s/></text:span><text:span text:style-name="T359_10">fund</text:span><text:span text:style-name="T359_11">ing<text:s/>committed<text:s/>to</text:span><text:span text:style-name="T359_12"><text:s/></text:span><text:span text:style-name="T359_13">Funds<text:s/>with</text:span><text:span text:style-name="T359_14"><text:s/>A&amp;R<text:s/></text:span><text:span text:style-name="T359_15">in<text:s/></text:span><text:span text:style-name="T359_16">scope<text:s/>of<text:s/></text:span><text:span text:style-name="T359_17">the<text:s/></text:span><text:span text:style-name="T359_18">investment<text:s/>strategy</text:span><text:span text:style-name="T359_19">,<text:s/>rather<text:s/>than<text:s/>the<text:s/>capital<text:s/>specifically<text:s/>directed<text:s/>to<text:s/>A&amp;R<text:s/>projects.<text:s/>Funds<text:s/>with<text:s/>mixed<text:s/>strategies<text:s/>across<text:s/>A&amp;R<text:s/>and<text:s/>mitigation<text:s/>will<text:s/></text:span><text:span text:style-name="T359_20">typically</text:span><text:span text:style-name="T359_21"><text:s/>commit<text:s/></text:span><text:span text:style-name="T359_22">only</text:span><text:span text:style-name="T359_23"><text:s/>part<text:s/>of<text:s/>their<text:s/>funds<text:s/>to<text:s/></text:span><text:span text:style-name="T359_24">A&amp;R<text:s/>projects<text:s/>and<text:s/>may<text:s/>ultimately<text:s/>not<text:s/>commit<text:s/>any,<text:s/>depending<text:s/>on<text:s/></text:span><text:span text:style-name="T359_25">relative<text:s/>financial<text:s/>and<text:s/>impact<text:s/>attractiveness<text:s/>comparison<text:s/>versus<text:s/>other<text:s/>available<text:s/>opportunities<text:s/>in<text:s/>the<text:s/>market,<text:s/>macroeconomic<text:s/>drivers,<text:s/>bankability<text:s/>considerations</text:span><text:span text:style-name="T359_26">.<text:s/></text:span><text:span text:style-name="T359_27">This<text:s/>is<text:s/>why<text:s/>the<text:s/>introduction<text:s/>of<text:s/>1.4<text:s/>was<text:s/>necessary,<text:s/>as<text:s/>performance<text:s/>is<text:s/></text:span><text:span text:style-name="T359_28">now<text:s/></text:span><text:span text:style-name="T359_29">also<text:s/>judged<text:s/>on<text:s/>total<text:s/>investment<text:s/>into<text:s/>A&amp;R</text:span><text:span text:style-name="T359_30"><text:s/>companies</text:span><text:span text:style-name="T359_31">.<text:s/></text:span><text:span text:style-name="T359_32">The<text:s/>ne</text:span><text:span text:style-name="T359_33">xt<text:s/>AR<text:s/></text:span><text:span text:style-name="T359_34">should<text:s/></text:span><text:span text:style-name="T359_35">be<text:s/>the<text:s/>last<text:s/>time<text:s/></text:span><text:span text:style-name="T359_36">I</text:span><text:span text:style-name="T359_37">ndicator</text:span><text:span text:style-name="T359_38"><text:s/>1.1</text:span><text:span text:style-name="T359_39"><text:s/>will<text:s/>be<text:s/>useful<text:s/>to<text:s/>track</text:span><text:span text:style-name="T359_40">,</text:span><text:span text:style-name="T359_41"><text:s/>as</text:span><text:span text:style-name="T359_42"><text:s/>when</text:span><text:span text:style-name="T359_43"><text:s/>EMCAF<text:s/>reaches<text:s/>the<text:s/>end<text:s/>of<text:s/>its<text:s/>investment<text:s/>period</text:span><text:span text:style-name="T359_44"><text:s/>it<text:s/>will<text:s/>flatline</text:span><text:span text:style-name="T359_45">.<text:s/></text:span><text:span text:style-name="T359_46">While<text:s/>1.4<text:s/></text:span><text:span text:style-name="T359_47">was<text:s/>introduced<text:s/></text:span><text:span text:style-name="T359_48">to<text:s/>better<text:s/>understand<text:s/>progress<text:s/>on<text:s/>the<text:s/>ground,<text:s/>it<text:s/>is<text:s/>important<text:s/>to<text:s/>note<text:s/>that<text:s/>EMCAF<text:s/>does<text:s/>not<text:s/>have<text:s/>any<text:s/>targets<text:s/>in<text:s/>relation<text:s/>to<text:s/>this</text:span><text:span text:style-name="T359_49">,<text:s/>it<text:s/>is<text:s/>only<text:s/>used<text:s/>as<text:s/>part<text:s/>of<text:s/>Output<text:s/>1<text:s/>to<text:s/>assess<text:s/>progress<text:s/>on<text:s/>i</text:span><text:span text:style-name="T359_50">ncreas</text:span><text:span text:style-name="T359_51">ing</text:span><text:span text:style-name="T359_52"><text:s/>financial<text:s/>flows<text:s/>into<text:s/>adaptation,<text:s/>resilience<text:s/>and<text:s/>nature<text:s/>in<text:s/>EMDEs.</text:span></text:p>
      <text:p text:style-name="P360"><text:span text:style-name="T360_1">Output<text:s/>1.2:<text:s/>Share<text:s/>of<text:s/>EMCAF<text:s/>investments<text:s/>into<text:s/>A&amp;R<text:s/>Portfolio<text:s/>Funds<text:s/>and/or<text:s/></text:span><text:span text:style-name="T360_2">Companies</text:span></text:p>
      <text:p text:style-name="P361"><text:span text:style-name="T361_1">11%<text:s/></text:span><text:span text:style-name="T361_2">of<text:s/>EMCAF’s<text:s/>investments<text:s/>have<text:s/>been<text:s/>into<text:s/>A&amp;R</text:span><text:span text:style-name="T361_3">,<text:s/></text:span><text:span text:style-name="T361_4">which<text:s/>meets</text:span><text:span text:style-name="T361_5"><text:s/>th</text:span><text:span text:style-name="T361_6">e</text:span><text:span text:style-name="T361_7"><text:s/>target<text:s/>of<text:s/>10%</text:span><text:span text:style-name="T361_8">.<text:s/>This<text:s/>proportion<text:s/>has<text:s/>increased<text:s/>from<text:s/>9%<text:s/>in<text:s/>the<text:s/>last<text:s/>AR<text:s/>period</text:span><text:span text:style-name="T361_9">.<text:s/>However,<text:s/>ongoing<text:s/>discussions<text:s/>with<text:s/>AGI<text:s/>include<text:s/>scoping<text:s/>the<text:s/></text:span><text:span text:style-name="T361_10">possibility<text:s/>of<text:s/></text:span><text:span text:style-name="T361_11">rebasing/updating<text:s/></text:span><text:span text:style-name="T361_12">this<text:s/>indicator<text:s/></text:span><text:span text:style-name="T361_13">ahead<text:s/>of<text:s/>next<text:s/>AR<text:s/></text:span><text:span text:style-name="T361_14">based<text:s/>on<text:s/>clarifying<text:s/>how<text:s/>“EMCAF’s<text:s/>total<text:s/>investment<text:s/>capital”<text:s/>is<text:s/>calculated<text:s/>and<text:s/>used<text:s/>in<text:s/>the<text:s/>calculations<text:s/>of<text:s/>Indicators.</text:span><text:span text:style-name="T361_15"><text:s/>The<text:s/>current<text:s/>calculation<text:s/>is<text:s/>total<text:s/>capital<text:s/>invested<text:s/>in<text:s/>A</text:span><text:span text:style-name="T361_16">&amp;</text:span><text:span text:style-name="T361_17">R<text:s/>Funds,<text:s/>expressed<text:s/>as<text:s/>a<text:s/>percentage<text:s/>of<text:s/>the<text:s/>total<text:s/></text:span><text:span text:style-name="T361_18">commitment</text:span><text:span text:style-name="T361_19"><text:s/>to<text:s/>target<text:s/>funds</text:span><text:span text:style-name="T361_20">,<text:s/>bu</text:span><text:span text:style-name="T361_21">t</text:span><text:span text:style-name="T361_22"><text:s/>work<text:s/>is<text:s/>ongoing<text:s/>to<text:s/>refine<text:s/>this<text:s/>for<text:s/>subsequent<text:s/>ARs.</text:span></text:p>
      <text:p text:style-name="P362"><text:span text:style-name="T362_1">Outpu</text:span><text:span text:style-name="T362_2">t<text:s/></text:span><text:span text:style-name="T362_3">Indicator<text:s/>1.3</text:span><text:span text:style-name="T362_4"><text:s/>-</text:span><text:span text:style-name="T362_5"><text:s/></text:span><text:span text:style-name="T362_6">Number<text:s/>of<text:s/>A&amp;R<text:s/>Portfolio<text:s/>Companies<text:s/>supported<text:s/>by<text:s/>EMCAF</text:span></text:p>
      <text:p text:style-name="P363"><text:span text:style-name="T363_1">Two<text:s/>additional<text:s/>A&amp;R<text:s/>companies</text:span><text:span text:style-name="T363_2"><text:s/></text:span><text:span text:style-name="T363_3">have<text:s/>been<text:s/></text:span><text:span text:style-name="T363_4">invested<text:s/>into<text:s/>by</text:span><text:span text:style-name="T363_5"><text:s/></text:span><text:span text:style-name="T363_6">EMCAF</text:span><text:span text:style-name="T363_7">-</text:span><text:span text:style-name="T363_8">supported<text:s/>Funds</text:span><text:span text:style-name="T363_9">,<text:s/>increasing<text:s/>from<text:s/>5<text:s/>to<text:s/>7</text:span><text:span text:style-name="T363_10">.</text:span><text:span text:style-name="T363_11"><text:s/>As<text:s/>with</text:span><text:span text:style-name="T363_12"><text:s/>Output<text:s/>1.1,<text:s/></text:span><text:span text:style-name="T363_13">FCDO’s<text:s/>involvement<text:s/>in<text:s/>EMCAF<text:s/>requires<text:s/>investment<text:s/>into<text:s/>A&amp;R<text:s/>funds,<text:s/>so<text:s/>incentivises<text:s/>EMCAF<text:s/>to<text:s/></text:span><text:span text:style-name="T363_14">invest<text:s/>into<text:s/>funds<text:s/></text:span><text:span text:style-name="T363_15">that</text:span><text:span text:style-name="T363_16"><text:s/>inves</text:span><text:span text:style-name="T363_17">t</text:span><text:span text:style-name="T363_18"><text:s/>into<text:s/>A&amp;R<text:s/></text:span><text:span text:style-name="T363_19">companies</text:span><text:span text:style-name="T363_20">.</text:span><text:span text:style-name="T363_21"><text:s/>This<text:s/>is<text:s/>below<text:s/></text:span><text:span text:style-name="T363_22">the</text:span><text:span text:style-name="T363_23"><text:s/></text:span><text:span text:style-name="T363_24">2025<text:s/></text:span><text:span text:style-name="T363_25">target<text:s/>of<text:s/></text:span><text:span text:style-name="T363_26">9<text:s/>and</text:span><text:span text:style-name="T363_27"><text:s/>next<text:s/>year’s<text:s/>target<text:s/>is<text:s/>14,<text:s/>which<text:s/>means<text:s/>that<text:s/></text:span><text:span text:style-name="T363_28">current<text:s/>levels</text:span><text:span text:style-name="T363_29"><text:s/>will<text:s/>need<text:s/>to<text:s/>double<text:s/>throughout<text:s/>the<text:s/>next<text:s/>AR<text:s/>period.</text:span><text:span text:style-name="T363_30"><text:s/></text:span><text:span text:style-name="T363_31">Funds<text:s/>are<text:s/>still<text:s/>early<text:s/>in<text:s/>their<text:s/>investment<text:s/>phases</text:span><text:span text:style-name="T363_32">,</text:span><text:span text:style-name="T363_33"><text:s/>so<text:s/></text:span><text:span text:style-name="T363_34">it<text:s/>is<text:s/>possible<text:s/>that<text:s/>this<text:s/>output<text:s/>will</text:span><text:span text:style-name="T363_35"><text:s/>catch<text:s/>up<text:s/>to<text:s/>targets<text:s/>in<text:s/>subsequent<text:s/>ARs</text:span><text:span text:style-name="T363_36">.<text:s/></text:span><text:span text:style-name="T363_37">AGI<text:s/>h</text:span><text:span text:style-name="T363_38">ave<text:s/>a<text:s/>further<text:s/>five<text:s/>in<text:s/>the<text:s/>pipeline<text:s/>for<text:s/>2026</text:span><text:span text:style-name="T363_39">,<text:s/>and<text:s/>an</text:span><text:span text:style-name="T363_40"><text:s/>additional<text:s/>two<text:s/>would<text:s/>be<text:s/>needed<text:s/>to<text:s/>meet<text:s/>next<text:s/>AR</text:span><text:span text:style-name="T363_41">’</text:span><text:span text:style-name="T363_42">s<text:s/>targets</text:span><text:span text:style-name="T363_43">.</text:span><text:span text:style-name="T363_44"><text:s/></text:span><text:span text:style-name="T363_45">This<text:s/>will<text:s/>therefore<text:s/>be<text:s/>monitored<text:s/>closely<text:s/>by<text:s/>the<text:s/>programme<text:s/>team.<text:s/></text:span></text:p>
      <text:p text:style-name="P364"/>
      <text:p text:style-name="P365"><text:span text:style-name="T365_1">Unti</text:span><text:span text:style-name="T365_2">l</text:span><text:span text:style-name="T365_3"><text:s/>this<text:s/>AR</text:span><text:span text:style-name="T365_4">,<text:s/>investment<text:s/>into<text:s/>A&amp;R<text:s/>has<text:s/>been<text:s/>largely<text:s/>limited<text:s/>to<text:s/></text:span><text:span text:style-name="T365_5">c</text:span><text:span text:style-name="T365_6">old<text:s/></text:span><text:span text:style-name="T365_7">c</text:span><text:span text:style-name="T365_8">hain<text:s/></text:span><text:span text:style-name="T365_9">i</text:span><text:span text:style-name="T365_10">nfrastructure<text:s/></text:span><text:span text:style-name="T365_11">sector<text:s/></text:span><text:span text:style-name="T365_12">but<text:s/>these<text:s/>new<text:s/>investments</text:span><text:span text:style-name="T365_13"><text:s/></text:span><text:span text:style-name="T365_14">diversify<text:s/>the<text:s/></text:span><text:span text:style-name="T365_15">rang</text:span><text:span text:style-name="T365_16">e<text:s/>into</text:span><text:span text:style-name="T365_17"><text:s/>climate<text:s/>resilient<text:s/>agriculture</text:span><text:span text:style-name="T365_18">.</text:span><text:span text:style-name="T365_19"><text:s/></text:span><text:span text:style-name="T365_20">There<text:s/>is<text:s/>also<text:s/>geographical<text:s/>diversification<text:s/>into<text:s/>Asia<text:s/>with<text:s/></text:span><text:span text:style-name="T365_21">an<text:s/></text:span><text:span text:style-name="T365_22">India</text:span><text:span text:style-name="T365_23">n<text:s/></text:span><text:span text:style-name="T365_24">A&amp;R<text:s/></text:span><text:span text:style-name="T365_25">company</text:span><text:span text:style-name="T365_26"><text:s/></text:span><text:span text:style-name="T365_27">is<text:s/></text:span><text:span text:style-name="T365_28">now<text:s/>receiving</text:span><text:span text:style-name="T365_29"><text:s/>investment<text:s/>from<text:s/>an<text:s/>EMCAF-supported<text:s/>fund.</text:span><text:span text:style-name="T365_30"><text:s/></text:span><text:span text:style-name="T365_31">W</text:span><text:span text:style-name="T365_32">ith<text:s/>EMCAF</text:span><text:span text:style-name="T365_33">’s</text:span><text:span text:style-name="T365_34"><text:s/>commit</text:span><text:span text:style-name="T365_35">ment</text:span><text:span text:style-name="T365_36"><text:s/>into<text:s/>three<text:s/>new</text:span><text:span text:style-name="T365_37"><text:s/>A&amp;R<text:s/></text:span><text:span text:style-name="T365_38">funds</text:span><text:span text:style-name="T365_39"><text:s/></text:span><text:span text:style-name="T365_40">(Vinci,<text:s/>Helios<text:s/>and<text:s/>Leapfrog)</text:span><text:span text:style-name="T365_41"><text:s/>this<text:s/>AR<text:s/>period,</text:span><text:span text:style-name="T365_42"><text:s/></text:span><text:span text:style-name="T365_43">this<text:s/>increases<text:s/>the<text:s/>potential<text:s/>of<text:s/>EMCAF<text:s/>meeting<text:s/>subsequent<text:s/>targets<text:s/>for<text:s/>this<text:s/>Indicator</text:span><text:span text:style-name="T365_44">.</text:span><text:span text:style-name="T365_45"><text:s/></text:span><text:span text:style-name="T365_46">Given<text:s/>the<text:s/>multi</text:span><text:span text:style-name="T365_47">‑</text:span><text:span text:style-name="T365_48">year<text:s/>nature<text:s/>of<text:s/>EMCAF<text:s/>investments,<text:s/>annual<text:s/>targets<text:s/>and<text:s/>cut</text:span><text:span text:style-name="T365_49">‑</text:span><text:span text:style-name="T365_50">off<text:s/>dates<text:s/>should<text:s/>be<text:s/>seen<text:s/>as<text:s/>indicative<text:s/>rather<text:s/>than<text:s/>definitive</text:span><text:span text:style-name="T365_51">.</text:span></text:p>
      <text:p text:style-name="P366"><text:span text:style-name="T366_1">Output<text:s/>Indicator<text:s/>1.4</text:span><text:span text:style-name="T366_2"><text:s/>-<text:s/></text:span><text:span text:style-name="T366_3">Total<text:s/>Investment<text:s/>cost<text:s/>of<text:s/>A&amp;R<text:s/>projects<text:s/>financed<text:s/>by<text:s/>EMCAFs<text:s/>Target<text:s/>Funds</text:span></text:p>
      <text:p text:style-name="P367"><text:span text:style-name="T367_1">$85m<text:s/>has<text:s/>so<text:s/>far<text:s/>been<text:s/>invested<text:s/>into<text:s/>A&amp;R<text:s/>companies<text:s/>by<text:s/>EMCAF-supported<text:s/>funds.<text:s/></text:span><text:span text:style-name="T367_2">Following</text:span><text:span text:style-name="T367_3"><text:s/></text:span><text:span text:style-name="T367_4">agreement<text:s/>with<text:s/></text:span><text:span text:style-name="T367_5">AGI</text:span><text:span text:style-name="T367_6">,<text:s/>this<text:s/>indicator<text:s/>is<text:s/>tracked<text:s/>to<text:s/>provide<text:s/></text:span><text:span text:style-name="T367_7">nuanced<text:s/>detail<text:s/>on</text:span><text:span text:style-name="T367_8"><text:s/>EMCAF’s<text:s/>A&amp;R<text:s/>outcomes</text:span><text:span text:style-name="T367_9">.</text:span><text:span text:style-name="T367_10"><text:s/></text:span><text:span text:style-name="T367_11">In<text:s/>providing<text:s/>more<text:s/>granular<text:s/>investment<text:s/>data,<text:s/>t</text:span><text:span text:style-name="T367_12">his</text:span><text:span text:style-name="T367_13"><text:s/>new<text:s/>indicat</text:span><text:span text:style-name="T367_14">or<text:s/>enables<text:s/>FCDO</text:span><text:span text:style-name="T367_15"><text:s/>to<text:s/></text:span><text:span text:style-name="T367_16">compare<text:s/></text:span><text:span text:style-name="T367_17">the<text:s/>volume<text:s/>of<text:s/>capital<text:s/>going<text:s/>into<text:s/>A&amp;R<text:s/></text:span><text:span text:style-name="T367_18">across<text:s/></text:span><text:span text:style-name="T367_19">different<text:s/>geographies</text:span><text:span text:style-name="T367_20">,<text:s/>as<text:s/>well<text:s/>as<text:s/>sectors</text:span><text:span text:style-name="T367_21">,</text:span><text:span text:style-name="T367_22"><text:s/></text:span><text:span text:style-name="T367_23">a<text:s/>major<text:s/>improvement<text:s/>from<text:s/>relying<text:s/>solely<text:s/>on<text:s/>Output<text:s/>Indicator<text:s/>1.1</text:span><text:span text:style-name="T367_24">.</text:span></text:p>
      <text:p text:style-name="P368"/>
      <text:p text:style-name="P369"><text:span text:style-name="T369_1">Due<text:s/>to<text:s/></text:span><text:span text:style-name="T369_2">EMCAF’s</text:span><text:span text:style-name="T369_3"><text:s/>funds-of-funds<text:s/>approach,</text:span><text:span text:style-name="T369_4"><text:s/>further<text:s/>details<text:s/>on<text:s/>these</text:span><text:span text:style-name="T369_5"><text:s/>downstream<text:s/>A&amp;R<text:s/>companies<text:s/></text:span><text:span text:style-name="T369_6">are<text:s/></text:span><text:span text:style-name="T369_7">limited</text:span><text:span text:style-name="T369_8">,<text:s/></text:span><text:span text:style-name="T369_9">which<text:s/>limits<text:s/>the<text:s/>effectiveness<text:s/>ARs<text:s/>can<text:s/>have<text:s/>on<text:s/></text:span><text:span text:style-name="T369_10">tracking<text:s/>project-level<text:s/>performance<text:s/>and<text:s/>impact</text:span><text:span text:style-name="T369_11">,<text:s/>particularly<text:s/>on<text:s/>how<text:s/>additional<text:s/>EMCAF-supported<text:s/>funds’<text:s/>investments<text:s/>are<text:s/>to<text:s/>these<text:s/>companies.<text:s/></text:span><text:span text:style-name="T369_12">However,<text:s/>the</text:span><text:span text:style-name="T369_13"><text:s/>MEL<text:s/>project</text:span><text:span text:style-name="T369_14"><text:s/>will<text:s/></text:span><text:span text:style-name="T369_15">investigate<text:s/></text:span><text:span text:style-name="T369_16">this<text:s/>on<text:s/>a</text:span><text:span text:style-name="T369_17">t<text:s/>least<text:s/>a</text:span><text:span text:style-name="T369_18"><text:s/>one-off<text:s/>basis</text:span><text:span text:style-name="T369_19">,<text:s/>perhaps<text:s/>twice<text:s/>if<text:s/>a<text:s/>second<text:s/>MEL<text:s/>project<text:s/>is<text:s/>possible<text:s/>towards<text:s/>the<text:s/>end<text:s/>of<text:s/>EMCAF’s<text:s/>lifetime<text:s/>in<text:s/>the<text:s/>2030s.<text:s/></text:span></text:p>
      <text:p text:style-name="P370"><text:span text:style-name="T37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71"/>
      <text:p text:style-name="P372"><text:span text:style-name="T372_1">Progress<text:s/>on<text:s/>recommendations<text:s/>from<text:s/>the<text:s/>previous<text:s/>AR</text:span></text:p>
      <text:p text:style-name="P373"><text:span text:style-name="T373_1">In<text:s/>actioning<text:s/></text:span><text:span text:style-name="T373_2">Recommendation<text:s/>8</text:span><text:span text:style-name="T373_3"><text:s/>from<text:s/>the<text:s/>last<text:s/>AR,<text:s/>Output<text:s/>Indicator<text:s/>1.4<text:s/>was<text:s/>introduced<text:s/>to<text:s/>more<text:s/>accurately<text:s/>monitor<text:s/></text:span><text:span text:style-name="T373_4">and<text:s/>assess<text:s/>performance<text:s/>on<text:s/>EMCAF’s<text:s/>A&amp;R<text:s/>investments</text:span><text:span text:style-name="T373_5">.</text:span></text:p>
      <text:p text:style-name="P374"><text:span text:style-name="T374_1">Lessons<text:s/>learned<text:s/>this<text:s/>year</text:span></text:p>
      <text:p text:style-name="P375"><text:span text:style-name="T375_1">T</text:span><text:span text:style-name="T375_2">here<text:s/></text:span><text:span text:style-name="T375_3">does<text:s/></text:span><text:span text:style-name="T375_4">not<text:s/>appear<text:s/>to<text:s/>be<text:s/>a<text:s/>shortage<text:s/>in<text:s/></text:span><text:span text:style-name="T375_5">f</text:span><text:span text:style-name="T375_6">unds<text:s/>with<text:s/>A&amp;R<text:s/>in<text:s/>scope<text:s/>for<text:s/>EMCAF<text:s/>to<text:s/>commit<text:s/>capital<text:s/>into</text:span><text:span text:style-name="T375_7">.<text:s/>However,<text:s/></text:span><text:span text:style-name="T375_8">‘</text:span><text:span text:style-name="T375_9">in<text:s/>scope</text:span><text:span text:style-name="T375_10">’</text:span><text:span text:style-name="T375_11"><text:s/>does<text:s/>not<text:s/>compel<text:s/>funds<text:s/>to<text:s/>invest<text:s/>into<text:s/>A&amp;R</text:span><text:span text:style-name="T375_12"><text:s/>and<text:s/>EMCAF<text:s/>is<text:s/>partially<text:s/>not<text:s/>meeting<text:s/>expectations<text:s/>for<text:s/>1.3,<text:s/>so<text:s/></text:span><text:span text:style-name="T375_13">there<text:s/>may<text:s/>be<text:s/>a<text:s/>shortage<text:s/>of<text:s/>investible<text:s/>A&amp;R<text:s/>companies<text:s/>for<text:s/>funds<text:s/>to<text:s/>invest<text:s/>into</text:span><text:span text:style-name="T375_14"><text:s/>or<text:s/>the<text:s/>incentives<text:s/>within<text:s/>the<text:s/>fund-of-funds<text:s/>structure<text:s/></text:span><text:span text:style-name="T375_15">–<text:s/></text:span><text:span text:style-name="T375_16">permitting<text:s/>both<text:s/>mitigation<text:s/>and<text:s/>adaptation<text:s/>investments<text:s/></text:span><text:span text:style-name="T375_17">–<text:s/></text:span><text:span text:style-name="T375_18">might<text:s/>lead<text:s/>to<text:s/>lower<text:s/>investment<text:s/>in<text:s/>A&amp;R<text:s/>than<text:s/>expected.<text:s/>However,</text:span><text:span text:style-name="T375_19"><text:s/>EMCAF</text:span><text:span text:style-name="T375_20"><text:s/>and<text:s/>its<text:s/>portfolio<text:s/>funds<text:s/>are</text:span><text:span text:style-name="T375_21"><text:s/>still<text:s/>in<text:s/></text:span><text:span text:style-name="T375_22">their</text:span><text:span text:style-name="T375_23"><text:s/>investment<text:s/>phase</text:span><text:span text:style-name="T375_24">s</text:span><text:span text:style-name="T375_25"><text:s/>and<text:s/>more<text:s/>clarity<text:s/>on<text:s/>this<text:s/>should<text:s/>emerge<text:s/></text:span><text:span text:style-name="T375_26">over<text:s/>subsequent<text:s/>reporting<text:s/>periods</text:span><text:span text:style-name="T375_27">.</text:span></text:p>
      <text:p text:style-name="P376"><text:span text:style-name="T376_1"><text:s/></text:span></text:p>
      <text:p text:style-name="P377"><text:span text:style-name="T377_1">Recommendations<text:s/>for<text:s/>the<text:s/>year<text:s/>ahead</text:span></text:p>
      <text:list text:style-name="LS7" xml:id="list19">
        <text:list-item>
          <text:p text:style-name="P378"><text:span text:style-name="T378_1">M</text:span><text:span text:style-name="T378_2">onitor<text:s/>the<text:s/>effectiveness<text:s/>of<text:s/>the<text:s/>new<text:s/>indicator</text:span><text:span text:style-name="T378_3"><text:s/>(1.4)</text:span><text:span text:style-name="T378_4"><text:s/>and<text:s/>consider<text:s/>appropriateness<text:s/>of<text:s/>newly<text:s/>proposed<text:s/>targets</text:span><text:span text:style-name="T378_5">,<text:s/></text:span><text:span text:style-name="T378_6">particularly<text:s/>its<text:s/></text:span><text:span text:style-name="T378_7">correspond</text:span><text:span text:style-name="T378_8">ence</text:span><text:span text:style-name="T378_9"><text:s/>with</text:span><text:span text:style-name="T378_10"><text:s/></text:span><text:span text:style-name="T378_11">1.1</text:span></text:p>
        </text:list-item>
        <text:list-item>
          <text:p text:style-name="P379"><text:span text:style-name="T379_1">Monitor</text:span><text:span text:style-name="T379_2">,<text:s/>and</text:span><text:span text:style-name="T379_3"><text:s/>engage<text:s/>with<text:s/>AGI</text:span><text:span text:style-name="T379_4">,</text:span><text:span text:style-name="T379_5"><text:s/>throughout<text:s/>the<text:s/>next<text:s/>AR<text:s/>period,<text:s/>and<text:s/>potentially<text:s/></text:span><text:span text:style-name="T379_6">raise<text:s/>at<text:s/>LPACs<text:s/>concerns/clarification<text:s/>over<text:s/>Indicator<text:s/>1.3<text:s/>as<text:s/>increasing<text:s/>from<text:s/>7<text:s/>to<text:s/>14<text:s/></text:span><text:span text:style-name="T379_7">projects<text:s/></text:span><text:span text:style-name="T379_8">in<text:s/>one<text:s/>year<text:s/>is<text:s/>a<text:s/>much<text:s/>larger<text:s/>increase<text:s/>than<text:s/>in<text:s/>any<text:s/>other<text:s/>one-year<text:s/>period.<text:s/></text:span></text:p>
        </text:list-item>
        <text:list-item>
          <text:p text:style-name="P380"><text:span text:style-name="T380_1">Monitor<text:s/>diversification<text:s/>of<text:s/>A&amp;R<text:s/>investments<text:s/>–<text:s/>currently<text:s/></text:span><text:span text:style-name="T380_2">strong<text:s/>prevalence<text:s/>of<text:s/>co</text:span><text:span text:style-name="T380_3">ld<text:s/></text:span><text:span text:style-name="T380_4">c</text:span><text:span text:style-name="T380_5">hain<text:s/>infrastructure</text:span><text:span text:style-name="T380_6"><text:s/>in<text:s/>Africa</text:span><text:span text:style-name="T380_7">,<text:s/>despite<text:s/>some<text:s/></text:span><text:span text:style-name="T380_8">geographic<text:s/>and<text:s/>sectoral<text:s/></text:span><text:span text:style-name="T380_9">diversification<text:s/>in<text:s/>this<text:s/>AR<text:s/>period.<text:s/>FCDO’s<text:s/>i</text:span><text:span text:style-name="T380_10">nfluence<text:s/>in<text:s/>LPACs<text:s/></text:span><text:span text:style-name="T380_11">could<text:s/>continue<text:s/>to<text:s/>be<text:s/>leverage</text:span><text:span text:style-name="T380_12">d</text:span><text:span text:style-name="T380_13"><text:s/>to</text:span><text:span text:style-name="T380_14"><text:s/></text:span><text:span text:style-name="T380_15">raise<text:s/>concerns</text:span><text:span text:style-name="T380_16"><text:s/>or<text:s/>seek<text:s/>clarification</text:span><text:span text:style-name="T380_17"><text:s/>where<text:s/>necessary</text:span></text:p>
        </text:list-item>
        <text:list-item>
          <text:p text:style-name="P381"><text:span text:style-name="T381_1">Begin<text:s/>the</text:span><text:span text:style-name="T381_2"><text:s/>MEL<text:s/>project<text:s/></text:span><text:span text:style-name="T381_3">to<text:s/>collect<text:s/>qualitative<text:s/>data<text:s/>into<text:s/>how<text:s/>financial<text:s/>flows<text:s/>into<text:s/>A&amp;R</text:span><text:span text:style-name="T381_4"><text:s/>translates<text:s/>to<text:s/></text:span><text:span text:style-name="T381_5">impact<text:s/></text:span><text:span text:style-name="T381_6">at<text:s/>the<text:s/>project-level<text:s/>and<text:s/>how<text:s/>it<text:s/>feeds<text:s/>into<text:s/>EMCAF’s<text:s/>broader<text:s/>ToC.</text:span></text:p>
        </text:list-item>
      </text:list>
      <table:table table:style-name="Table11"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65">
          <table:table-cell table:style-name="Cell192">
            <text:p text:style-name="P382"><text:span text:style-name="T382_1">Output<text:s/>Title<text:s/></text:span></text:p>
          </table:table-cell>
          <table:table-cell table:style-name="Cell193" table:number-columns-spanned="3">
            <text:p text:style-name="P383"><text:span text:style-name="T383_1">EMCAF<text:s/>increases<text:s/>the<text:s/>social<text:s/>impact<text:s/>of<text:s/>Portfolio<text:s/>Funds<text:s/>and<text:s/>Portfolio<text:s/>Companies</text:span></text:p>
          </table:table-cell>
          <table:covered-table-cell/>
          <table:covered-table-cell/>
        </table:table-row>
        <table:table-row table:style-name="Row66">
          <table:table-cell table:style-name="Cell194" table:number-columns-spanned="2">
            <text:p text:style-name="P384"><text:span text:style-name="T384_1">Output<text:s/>number:<text:s/></text:span><text:span text:style-name="T384_2">2</text:span></text:p>
          </table:table-cell>
          <table:covered-table-cell/>
          <table:table-cell table:style-name="Cell195">
            <text:p text:style-name="P385"><text:span text:style-name="T385_1">Output<text:s/>Score:<text:s/></text:span></text:p>
          </table:table-cell>
          <table:table-cell table:style-name="Cell196">
            <text:p text:style-name="P386"><text:span text:style-name="T386_1">A</text:span></text:p>
          </table:table-cell>
        </table:table-row>
        <table:table-row table:style-name="Row67">
          <table:table-cell table:style-name="Cell197" table:number-columns-spanned="2">
            <text:p text:style-name="P387"><text:span text:style-name="T387_1">Impact<text:s/>weighting<text:s/>(%):<text:s text:c="2"/></text:span><text:span text:style-name="T387_2">25</text:span></text:p>
          </table:table-cell>
          <table:covered-table-cell/>
          <table:table-cell table:style-name="Cell198">
            <text:p text:style-name="P388"><text:span text:style-name="T388_1">Weighting<text:s/>revised<text:s/>since<text:s/>last<text:s/>AR<text:s/></text:span></text:p>
          </table:table-cell>
          <table:table-cell table:style-name="Cell199">
            <text:p text:style-name="P389"><text:span text:style-name="T389_1">Yes<text:s/>–<text:s/>reduced<text:s/>from<text:s/>50%</text:span></text:p>
          </table:table-cell>
        </table:table-row>
      </table:table>
      <text:p text:style-name="P390"/>
      <table:table table:style-name="Table12">
        <table:table-column table:style-name="Column40"/>
        <table:table-column table:style-name="Column41"/>
        <table:table-column table:style-name="Column42"/>
        <table:table-row table:style-name="Row68">
          <table:table-cell table:style-name="Cell200">
            <text:p text:style-name="P391"><text:span text:style-name="T391_1">Indicator(s)</text:span></text:p>
          </table:table-cell>
          <table:table-cell table:style-name="Cell201">
            <text:p text:style-name="P392"><text:span text:style-name="T392_1">Target</text:span><text:span text:style-name="T392_2"><text:s/></text:span></text:p>
          </table:table-cell>
          <table:table-cell table:style-name="Cell202">
            <text:p text:style-name="P393"><text:span text:style-name="T393_1">Progress<text:s/></text:span></text:p>
          </table:table-cell>
        </table:table-row>
        <table:table-row table:style-name="Row69">
          <table:table-cell table:style-name="Cell203">
            <text:p text:style-name="P394"><text:span text:style-name="T394_1">2.1<text:s/></text:span><text:span text:style-name="T394_2">Number<text:s/>of<text:s/>Portfolio<text:s/>Funds<text:s/>and<text:s/>Portfolio<text:s/>Companies<text:s/>who<text:s/>comply<text:s/>with<text:s/>the</text:span><text:span text:style-name="T394_3"><text:s/></text:span><text:span text:style-name="T394_4"><text:a xlink:type="simple" xlink:href="https://www.2xchallenge.org/2xcriteria"><text:span text:style-name="T394_5">2XChallenge<text:s/>Criteria</text:span></text:a></text:span><text:span text:style-name="T394_6">.</text:span><text:span text:style-name="T394_7"><text:note text:note-class="footnote"><text:note-citation/><text:note-body><text:p text:style-name="P395"><text:span text:style-name="T395_1"><text:s/>The<text:s/>2X<text:s/>Challenge</text:span><text:span text:style-name="T395_2"><text:s/>Criteria<text:s/>is</text:span><text:span text:style-name="T395_3"><text:s/>an<text:s/>investment<text:s/>framework<text:s/>that<text:s/>applies<text:s/>specific<text:s/>criteria<text:s/>(the<text:s/>“2X<text:s/>Criteria”)<text:s/>to<text:s/>identify<text:s/>and<text:s/>support<text:s/>companies<text:s/>that<text:s/>positively<text:s/>impact<text:s/>women<text:s/>economically.</text:span></text:p></text:note-body></text:note></text:span></text:p>
          </table:table-cell>
          <table:table-cell table:style-name="Cell204">
            <text:p text:style-name="P396"><text:span text:style-name="T396_1">9</text:span></text:p>
          </table:table-cell>
          <table:table-cell table:style-name="Cell205">
            <text:p text:style-name="P397"><text:span text:style-name="T397_1">10</text:span><text:span text:style-name="T397_2"><text:s/>Portfolio<text:s/>Funds/Companies</text:span><text:span text:style-name="T397_3"><text:s/>(up<text:s/>from<text:s/>4)</text:span></text:p>
            <text:p text:style-name="P398"/>
            <text:p text:style-name="P399"><text:span text:style-name="T399_1">Progress<text:s/></text:span><text:span text:style-name="T399_2">met</text:span><text:span text:style-name="T399_3"><text:s/>expectations</text:span></text:p>
          </table:table-cell>
        </table:table-row>
        <table:table-row table:style-name="Row70">
          <table:table-cell table:style-name="Cell206">
            <text:p text:style-name="P400"><text:span text:style-name="T400_1">2.2<text:s/></text:span><text:span text:style-name="T400_2">Number<text:s/>of<text:s/>Portfolio<text:s/>Funds<text:s/>and<text:s/>Portfolio<text:s/>Companies<text:s/>who<text:s/>report<text:s/>to<text:s/>EMCAF<text:s/>disaggregated<text:s/>data<text:s/>on<text:s/>disability<text:s/>indicators.</text:span></text:p>
          </table:table-cell>
          <table:table-cell table:style-name="Cell207">
            <text:p text:style-name="P401"><text:span text:style-name="T401_1">11</text:span></text:p>
          </table:table-cell>
          <table:table-cell table:style-name="Cell208">
            <text:p text:style-name="P402"><text:span text:style-name="T402_1">12</text:span><text:span text:style-name="T402_2"><text:s/>(up<text:s/>from<text:s/>1)</text:span></text:p>
            <text:p text:style-name="P403"/>
            <text:p text:style-name="P404"><text:span text:style-name="T404_1">Progres</text:span><text:span text:style-name="T404_2">s<text:s/>met<text:s/></text:span><text:span text:style-name="T404_3">expectations</text:span></text:p>
          </table:table-cell>
        </table:table-row>
      </table:table>
      <text:p text:style-name="P405"/>
      <text:p text:style-name="P406"><text:span text:style-name="T406_1">Briefly<text:s/>describe<text:s/>the<text:s/>output’s<text:s/>activities<text:s/>and<text:s/>provide<text:s/>supporting<text:s/>narrative<text:s/>for<text:s/>the<text:s/>score</text:span></text:p>
      <text:p text:style-name="P407"/>
      <text:p text:style-name="P408"><text:span text:style-name="T408_1">Overall,<text:s/>EMCAF<text:s/></text:span><text:span text:style-name="T408_2">has<text:s/>achieved<text:s/>an<text:s/>‘A’<text:s/>score</text:span><text:span text:style-name="T408_3">,</text:span><text:span text:style-name="T408_4"><text:s/>as<text:s/>it<text:s/>has<text:s/></text:span><text:span text:style-name="T408_5">met</text:span><text:span text:style-name="T408_6"><text:s/>its<text:s/>targets<text:s/>for<text:s/>both<text:s/>indicators.</text:span></text:p>
      <text:p text:style-name="P409"/>
      <text:p text:style-name="P410"><text:span text:style-name="T410_1">Output<text:s/>2.1:<text:s/>Number<text:s/>of<text:s/>Portfolio<text:s/>Funds<text:s/>and<text:s/>Portfolio<text:s/>Companies<text:s/>who<text:s/>comply<text:s/>with<text:s/>the<text:s/>2X</text:span><text:span text:style-name="T410_2"><text:s/></text:span><text:span text:style-name="T410_3">Challenge<text:s/>Criteria</text:span></text:p>
      <text:p text:style-name="P411"><text:span text:style-name="T411_1">There<text:s/>has<text:s/>been<text:s/>an<text:s/>increase<text:s/>of<text:s/>6<text:s/>Funds/Companies<text:s/>compliant<text:s/>with<text:s/>the<text:s/>2X<text:s/>Challenge<text:s/>Criteria<text:s/>raising<text:s/>the<text:s/>total<text:s/>to<text:s/>10,<text:s/>one<text:s/>above<text:s/>the<text:s/>target<text:s/>for<text:s/>this<text:s/>AR<text:s/>period.<text:s/></text:span><text:span text:style-name="T411_2">Progress<text:s/>was<text:s/>particula</text:span><text:span text:style-name="T411_3">rly<text:s/>strong<text:s/>in<text:s/>2025<text:s/>because<text:s/>many<text:s/>of<text:s/>the<text:s/>funds<text:s/>EMCAF<text:s/>invested<text:s/>into<text:s/>in<text:s/>2024<text:s/>only<text:s/>started<text:s/>reporting<text:s/>his<text:s/>data<text:s/>from<text:s/>2025.<text:s/></text:span><text:span text:style-name="T411_4">Next<text:s/>year’s<text:s/>target<text:s/>is<text:s/>12<text:s/>and<text:s/>the<text:s/>lifetime<text:s/>target<text:s/>is<text:s/>15</text:span><text:span text:style-name="T411_5">,</text:span><text:span text:style-name="T411_6"><text:s/>so<text:s/>the<text:s/></text:span><text:span text:style-name="T411_7">p</text:span><text:span text:style-name="T411_8">rogramme<text:s/></text:span><text:span text:style-name="T411_9">t</text:span><text:span text:style-name="T411_10">eam<text:s/>is<text:s/>confident<text:s/>that<text:s/>EMCAF<text:s/>is<text:s/>on<text:s/>track<text:s/>to<text:s/>meet<text:s/>these<text:s/>targets.<text:s/>EMCAF<text:s/>has<text:s/>currently<text:s/>invested<text:s/>into<text:s/>12<text:s/>funds,<text:s/>so<text:s/>83%<text:s/>of<text:s/>its<text:s/>investments<text:s/>comply<text:s/>with<text:s/>the<text:s/>2X<text:s/>Challenge<text:s/>Criteria.<text:s/>EMCAF<text:s/>has<text:s/>a<text:s/>2X<text:s/>compliant<text:s/>fund<text:s/>in<text:s/>its<text:s/>pipeline<text:s/>for<text:s/>early<text:s/>2026<text:s/>and<text:s/>a<text:s/>further<text:s/></text:span><text:span text:style-name="T411_11">two<text:s/>to<text:s/>three</text:span><text:span text:style-name="T411_12"><text:s/>are<text:s/>expected<text:s/>by<text:s/>the<text:s/>end<text:s/>of<text:s/>its<text:s/>investment<text:s/>period</text:span><text:span text:style-name="T411_13">.<text:s/>This<text:s/>implies<text:s/>EMCAF<text:s/>is<text:s/>on<text:s/>track<text:s/>to<text:s/></text:span><text:span text:style-name="T411_14">meet<text:s/>its<text:s/>lifetime<text:s/>target.<text:s/>FCDO<text:s/>cannot<text:s/>claim<text:s/>full<text:s/>accountability<text:s/>for<text:s/>this<text:s/>however<text:s/>as<text:s/>EMCAF<text:s/>was<text:s/>committed<text:s/>to<text:s/>the<text:s/>2XChallenge<text:s/>Criteria<text:s/>prior<text:s/>to<text:s/>FCDO<text:s/>joining<text:s/>the<text:s/>fund.</text:span></text:p>
      <text:p text:style-name="P412"><text:span text:style-name="T412_1">Output<text:s/>2.2:<text:s/>Number<text:s/>of<text:s/>Portfolio<text:s/>Funds<text:s/>and<text:s/>Portfolio<text:s/>Companies<text:s/>who<text:s/>report<text:s/>to<text:s/>EMCAF<text:s/>disaggregated<text:s/>data<text:s/>on<text:s/>disability<text:s/>indicators.</text:span></text:p>
      <text:p text:style-name="P413"><text:span text:style-name="T413_1">There<text:s/>has<text:s/>been<text:s/></text:span><text:span text:style-name="T413_2">an<text:s/>increase<text:s/>of<text:s/>11<text:s/>for<text:s/>this<text:s/>indicator</text:span><text:span text:style-name="T413_3"><text:s/>in<text:s/>this<text:s/>AR<text:s/>period,<text:s/></text:span><text:span text:style-name="T413_4">raising<text:s/>from<text:s/>1<text:s/>to<text:s/>12</text:span><text:span text:style-name="T413_5">.</text:span><text:span text:style-name="T413_6"><text:s/></text:span><text:span text:style-name="T413_7">This<text:s/>is<text:s/>because<text:s/>AGI<text:s/>began<text:s/>systematically<text:s/>collecting<text:s/>this<text:s/>data<text:s/>since<text:s/>FCDO’s<text:s/>investment<text:s/>and<text:s/></text:span><text:span text:style-name="T413_8">it<text:s/></text:span><text:span text:style-name="T413_9">is<text:s/>included<text:s/>in<text:s/>legally<text:s/>binding<text:s/>documentation<text:s/>with<text:s/>investee<text:s/>funds.<text:s/></text:span><text:span text:style-name="T413_10">Data<text:s/>reported<text:s/>includes<text:s/></text:span><text:span text:style-name="T413_11">the<text:s/></text:span><text:span text:style-name="T413_12">number<text:s/>of<text:s/>employed<text:s/>persons<text:s/>with<text:s/>disabilities<text:s/>at<text:s/>the<text:s/>fund</text:span><text:span text:style-name="T413_13">-<text:s/>and<text:s/>company-level,<text:s/>and<text:s/>the<text:s/>number<text:s/>of<text:s/>new<text:s/>hires<text:s/>of<text:s/>people<text:s/>with<text:s/>a<text:s/>disability,<text:s/>all<text:s/>broken<text:s/>down<text:s/>by<text:s/>gender.<text:s/></text:span><text:span text:style-name="T413_14">This<text:s/>was<text:s/>implemented<text:s/>at<text:s/>the<text:s/>time<text:s/>of<text:s/>the<text:s/>last<text:s/>AR,</text:span><text:span text:style-name="T413_15"><text:s/>but</text:span><text:span text:style-name="T413_16"><text:s/>it<text:s/>took<text:s/>time<text:s/>for<text:s/></text:span><text:span text:style-name="T413_17">corresponding</text:span><text:span text:style-name="T413_18"><text:s/></text:span><text:span text:style-name="T413_19">data<text:s/>from<text:s/>funds<text:s/>to<text:s/>become<text:s/>available,<text:s/></text:span><text:span text:style-name="T413_20">so<text:s/>the<text:s/>growth<text:s/>in<text:s/>this<text:s/>AR<text:s/>period<text:s/>also<text:s/>reflects<text:s/>progress<text:s/>made<text:s/>in<text:s/>the<text:s/>last<text:s/>period.</text:span><text:span text:style-name="T413_21"><text:s/></text:span><text:span text:style-name="T413_22">Only<text:s/>one<text:s/>more<text:s/>fund/company<text:s/></text:span><text:span text:style-name="T413_23">is<text:s/>needed<text:s/>for<text:s/>EMCAF<text:s/>to<text:s/>meet<text:s/>its<text:s/>lifetime<text:s/>target<text:s/>of<text:s/>13,<text:s/>and<text:s/>considering<text:s/>EMCAF’s<text:s/>pipeline,<text:s/>it<text:s/>is<text:s/>probable<text:s/>that<text:s/>EMCAF<text:s/>will<text:s/></text:span><text:span text:style-name="T413_24">achieve<text:s/>this.</text:span><text:span text:style-name="T413_25"><text:s/>However,<text:s/>of<text:s/>the<text:s/>12<text:s/>funds</text:span><text:span text:style-name="T413_26"><text:s/>and<text:s/></text:span><text:span text:style-name="T413_27">companie</text:span><text:span text:style-name="T413_28">s,<text:s/>only<text:s/>one<text:s/>has<text:s/>reported<text:s/>a<text:s/>positive<text:s/>figure</text:span><text:span text:style-name="T413_29">.</text:span><text:span text:style-name="T413_30"><text:s/></text:span></text:p>
      <text:p text:style-name="P414"/>
      <text:p text:style-name="P415"><text:span text:style-name="T415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416"><text:span text:style-name="T416_1">Progress<text:s/>on<text:s/>recommendations<text:s/>from<text:s/>the<text:s/>previous<text:s/>AR</text:span></text:p>
      <text:p text:style-name="P417"><text:span text:style-name="T417_1">The<text:s/>last<text:s/>AR</text:span><text:span text:style-name="T417_2"><text:s/>recommended<text:s/>that<text:s/>although<text:s/></text:span><text:span text:style-name="T417_3">it<text:s/>is<text:s/>expected<text:s/>that<text:s/>these<text:s/>milestones<text:s/>could<text:s/>be<text:s/>met<text:s/>longer-term,<text:s/>the<text:s/>short-term<text:s/>milestones<text:s/>need<text:s/>to<text:s/>be<text:s/>amended<text:s/>and<text:s/>agreed<text:s/>with<text:s/>the<text:s/>Fund<text:s/>Manager<text:s/>as<text:s/>they<text:s/>were<text:s/>likely<text:s/>overly<text:s/>optimistic,<text:s/>rather<text:s/>than<text:s/>a<text:s/>reflection<text:s/>of<text:s/>poor<text:s/>programme</text:span><text:span text:style-name="T417_4"><text:s/></text:span><text:span text:style-name="T417_5">performance.</text:span><text:span text:style-name="T417_6"><text:s/></text:span><text:span text:style-name="T417_7">This<text:s/>proved<text:s/>to<text:s/>be<text:s/></text:span><text:span text:style-name="T417_8">unnecessary<text:s/>as<text:s/>EMCAF<text:s/>has<text:s/>made<text:s/>strong<text:s/>progress<text:s/></text:span><text:span text:style-name="T417_9">in<text:s/>this<text:s/>AR<text:s/>period<text:s/>and<text:s/>is<text:s/>on<text:s/>track<text:s/>to<text:s/>meet<text:s/>lifetime<text:s/>target,<text:s/></text:span><text:span text:style-name="T417_10">so</text:span><text:span text:style-name="T417_11"><text:s/>this<text:s/>AR<text:s/>recommends<text:s/>that</text:span><text:span text:style-name="T417_12"><text:s/>no<text:s/>further<text:s/>action<text:s/></text:span><text:span text:style-name="T417_13">is<text:s/></text:span><text:span text:style-name="T417_14">needed.</text:span></text:p>
      <text:p text:style-name="P418"/>
      <text:p text:style-name="P419"><text:span text:style-name="T419_1">Lessons<text:s/>learned<text:s/>this<text:s/>year</text:span></text:p>
      <text:list text:style-name="LS8" xml:id="list23">
        <text:list-item>
          <text:p text:style-name="P420"><text:span text:style-name="T420_1">Although<text:s/></text:span><text:span text:style-name="T420_2">EMCAF<text:s/>is<text:s/>not<text:s/>a<text:s/>gender-</text:span><text:span text:style-name="T420_3"><text:s/>or<text:s/>disability-</text:span><text:span text:style-name="T420_4">focussed<text:s/>programme</text:span><text:span text:style-name="T420_5">,<text:s/>it<text:s/>is<text:s/></text:span><text:span text:style-name="T420_6">useful<text:s/>for</text:span><text:span text:style-name="T420_7"><text:s/>FCDO<text:s/></text:span><text:span text:style-name="T420_8">to</text:span><text:span text:style-name="T420_9"><text:s/></text:span><text:span text:style-name="T420_10">not<text:s/>only<text:s/></text:span><text:span text:style-name="T420_11">collect</text:span><text:span text:style-name="T420_12"><text:s/>this<text:s/>data,<text:s/>but<text:s/>to<text:s/></text:span><text:span text:style-name="T420_13">include<text:s/></text:span><text:span text:style-name="T420_14">it<text:s/></text:span><text:span text:style-name="T420_15">in<text:s/></text:span><text:span text:style-name="T420_16">EMCAF’s</text:span><text:span text:style-name="T420_17"><text:s/>performance<text:s/>review<text:s/></text:span><text:span text:style-name="T420_18">to<text:s/>ensure<text:s/>that<text:s/>gender<text:s/>and<text:s/>disability<text:s/>is<text:s/>actively<text:s/>considered<text:s/>by<text:s/></text:span><text:span text:style-name="T420_19">AGI<text:s/>in<text:s/>investment<text:s/>decisions</text:span><text:span text:style-name="T420_20"><text:s/></text:span></text:p>
        </text:list-item>
        <text:list-item>
          <text:p text:style-name="P421"><text:span text:style-name="T421_1">Reducing<text:s/>the<text:s/>weighting<text:s/>from<text:s/>50%<text:s/>to<text:s/>25%<text:s/></text:span><text:span text:style-name="T421_2">is</text:span><text:span text:style-name="T421_3"><text:s/>a<text:s/>better<text:s/>reflected<text:s/>proportion<text:s/>of<text:s/>EMCAF’s<text:s/>overall<text:s/>performance<text:s/>sc</text:span><text:span text:style-name="T421_4">ore</text:span><text:span text:style-name="T421_5">;</text:span><text:span text:style-name="T421_6"><text:s/>the<text:s/></text:span><text:span text:style-name="T421_7">rationale<text:s/>being<text:s/>that<text:s/>50%<text:s/>is<text:s/></text:span><text:span text:style-name="T421_8">excessive<text:s/></text:span><text:span text:style-name="T421_9">for<text:s/>a<text:s/>non-gender/disability-focussed<text:s/>programme<text:s/>and<text:s/>25%<text:s/></text:span><text:span text:style-name="T421_10">is<text:s/>sufficient<text:s/>to<text:s/>incentivise<text:s/>AGI<text:s/>and<text:s/>downstream<text:s/>partners<text:s/>without<text:s/>dilut</text:span><text:span text:style-name="T421_11">ion<text:s/>of</text:span><text:span text:style-name="T421_12"><text:s/>other<text:s/>Outp</text:span><text:span text:style-name="T421_13">u</text:span><text:span text:style-name="T421_14">ts<text:s/></text:span><text:span text:style-name="T421_15">that</text:span><text:span text:style-name="T421_16"><text:s/>are<text:s/>the</text:span><text:span text:style-name="T421_17"><text:s/>stronger</text:span><text:span text:style-name="T421_18"><text:s/>foc</text:span><text:span text:style-name="T421_19">us<text:s/>of<text:s/>EMCAF</text:span><text:span text:style-name="T421_20">.<text:s/></text:span><text:span text:style-name="T421_21"><text:s/></text:span></text:p>
        </text:list-item>
        <text:list-item>
          <text:p text:style-name="P422"><text:span text:style-name="T422_1">In<text:s/>this<text:s/>AR<text:s/>period,<text:s/>t</text:span><text:span text:style-name="T422_2">he<text:s/></text:span><text:span text:style-name="T422_3">p</text:span><text:span text:style-name="T422_4">rogramme<text:s/></text:span><text:span text:style-name="T422_5">t</text:span><text:span text:style-name="T422_6">eam<text:s/></text:span><text:span text:style-name="T422_7">completed<text:s/></text:span><text:span text:style-name="T422_8">a</text:span><text:span text:style-name="T422_9"><text:s/></text:span><text:span text:style-name="T422_10"><text:a xlink:type="simple" xlink:href="https://fcogovuk.sharepoint.com/:w:/r/teams/ts-53/Shared%20Documents/General/Strategy/Gender%20and%20Equalities/PSCMD%20Programme-level%20Gender%20and%20Equality%20Action%20Plans/Gender%20and%20Equality%20Action%20Plan_EMCAF.docx?d=w13a2682959c0455e94fdcf35178041d5&amp;csf=1&amp;web=1&amp;e=SuDSCF"><text:span text:style-name="T422_11">Gender<text:s/>Equalities<text:s/>Action<text:s/>Plan</text:span></text:a></text:span><text:span text:style-name="T422_12"><text:s/></text:span><text:span text:style-name="T422_13">(GEAP)<text:s/></text:span><text:span text:style-name="T422_14">as<text:s/>part<text:s/>of<text:s/>a<text:s/>departmental-wide<text:s/>assessment<text:s/>of<text:s/>gender<text:s/>and<text:s/>equality<text:s/>within<text:s/>PSCMD<text:s/></text:span><text:span text:style-name="T422_15">programm</text:span><text:span text:style-name="T422_16">ing,</text:span><text:span text:style-name="T422_17"><text:s/>where<text:s/></text:span><text:span text:style-name="T422_18">EMCAF<text:s/>scored<text:s/>a<text:s/>‘1’<text:s/></text:span><text:span text:style-name="T422_19">score</text:span><text:span text:style-name="T422_20">,<text:s/>signalling<text:s/>that<text:s/>gender<text:s/>and<text:s/>equalities<text:s/>is<text:s/></text:span><text:span text:style-name="T422_21">a<text:s/>significant<text:s/></text:span><text:span text:style-name="T422_22">objective,<text:s/>but<text:s/>not<text:s/>principally.</text:span></text:p>
        </text:list-item>
        <text:list-item>
          <text:p text:style-name="P423"><text:span text:style-name="T423_1">As<text:s/>insight<text:s/>into<text:s/>EMCAF’s<text:s/>fund-of-funds<text:s/>approach<text:s/>is<text:s/>that<text:s/>because<text:s/>EMCAF<text:s/>is<text:s/>unable<text:s/>to<text:s/>report<text:s/>company-level<text:s/>data</text:span><text:span text:style-name="T423_2">,<text:s/>this<text:s/>limits<text:s/></text:span><text:span text:style-name="T423_3">downstream</text:span><text:span text:style-name="T423_4"><text:s/>understanding<text:s/>of<text:s/>how<text:s/>gender<text:s/>and<text:s/>disability<text:s/>is<text:s/>tracked<text:s/></text:span></text:p>
        </text:list-item>
      </text:list>
      <text:p text:style-name="P424"/>
      <text:p text:style-name="P425"><text:span text:style-name="T425_1">Recommendations<text:s/>for<text:s/>the<text:s/>year<text:s/>ahead</text:span></text:p>
      <text:p text:style-name="P426"><text:span text:style-name="T426_1">Monitor<text:s/>2.2<text:s/>as<text:s/>despite<text:s/>strong<text:s/>disability<text:s/>reporting,<text:s/>only<text:s/>one<text:s/>of<text:s/>the<text:s/>12<text:s/>funds<text:s/></text:span><text:span text:style-name="T426_2">report<text:s/>this<text:s/>data<text:s/>to<text:s/>EMCAF</text:span><text:span text:style-name="T426_3">.</text:span><text:span text:style-name="T426_4"><text:s/></text:span><text:span text:style-name="T426_5">Although<text:s/>EMCAF<text:s/>is<text:s/>not<text:s/>a<text:s/>disability-focussed<text:s/>programme,<text:s/></text:span><text:span text:style-name="T426_6">unpacking<text:s/>this<text:s/>more<text:s/>may<text:s/>gain<text:s/>insights<text:s/>into<text:s/>disability<text:s/></text:span><text:span text:style-name="T426_7">indicators<text:s/>across<text:s/>EMCAF’s<text:s/>portfolio.</text:span></text:p>
      <table:table table:style-name="Table13">
        <table:table-column table:style-name="Column43"/>
        <table:table-column table:style-name="Column44"/>
        <table:table-column table:style-name="Column45"/>
        <table:table-row table:style-name="Row71">
          <table:table-cell table:style-name="Cell209">
            <text:p text:style-name="P427"><text:span text:style-name="T427_1">Output<text:s/>Title<text:s/></text:span></text:p>
          </table:table-cell>
          <table:table-cell table:style-name="Cell210" table:number-columns-spanned="2">
            <text:p text:style-name="P428"><text:span text:style-name="T428_1">Capital<text:s/>Mobilisation</text:span></text:p>
          </table:table-cell>
          <table:covered-table-cell/>
        </table:table-row>
        <table:table-row table:style-name="Row72">
          <table:table-cell table:style-name="Cell211">
            <text:p text:style-name="P429"><text:span text:style-name="T429_1">Output<text:s/>number:<text:s/></text:span></text:p>
          </table:table-cell>
          <table:table-cell table:style-name="Cell212">
            <text:p text:style-name="P430"><text:span text:style-name="T430_1">Output<text:s/>Score:<text:s/></text:span></text:p>
          </table:table-cell>
          <table:table-cell table:style-name="Cell213">
            <text:p text:style-name="P431"><text:span text:style-name="T431_1">B</text:span></text:p>
          </table:table-cell>
        </table:table-row>
        <table:table-row table:style-name="Row73">
          <table:table-cell table:style-name="Cell214">
            <text:p text:style-name="P432"><text:span text:style-name="T432_1">Impact<text:s/>weighting<text:s/>(%):<text:s text:c="2"/></text:span><text:span text:style-name="T432_2">25</text:span></text:p>
          </table:table-cell>
          <table:table-cell table:style-name="Cell215">
            <text:p text:style-name="P433"><text:span text:style-name="T433_1">Weighting<text:s/>revised<text:s/>since<text:s/>last<text:s/>AR?<text:s/></text:span></text:p>
          </table:table-cell>
          <table:table-cell table:style-name="Cell216">
            <text:p text:style-name="P434"><text:span text:style-name="T434_1">Yes<text:s/>–<text:s/>new<text:s/>Output</text:span></text:p>
          </table:table-cell>
        </table:table-row>
      </table:table>
      <text:p text:style-name="P435"/>
      <table:table table:style-name="Table14">
        <table:table-column table:style-name="Column46"/>
        <table:table-column table:style-name="Column47"/>
        <table:table-column table:style-name="Column48"/>
        <table:table-row table:style-name="Row74">
          <table:table-cell table:style-name="Cell217">
            <text:p text:style-name="P436"><text:span text:style-name="T436_1">Indicator(s)</text:span></text:p>
          </table:table-cell>
          <table:table-cell table:style-name="Cell218">
            <text:p text:style-name="P437"><text:span text:style-name="T437_1">Target</text:span><text:span text:style-name="T437_2"><text:s/></text:span></text:p>
          </table:table-cell>
          <table:table-cell table:style-name="Cell219">
            <text:p text:style-name="P438"><text:span text:style-name="T438_1">Progress<text:s/></text:span></text:p>
          </table:table-cell>
        </table:table-row>
        <table:table-row table:style-name="Row75">
          <table:table-cell table:style-name="Cell220">
            <text:p text:style-name="P439"><text:span text:style-name="T439_1">3.1<text:s/>Total<text:s/>Private<text:s/>finance<text:s/>mobilised<text:s/>by<text:s/>EMCAF<text:s/>Target<text:s/>Funds<text:s/>($<text:s/>millions)</text:span></text:p>
          </table:table-cell>
          <table:table-cell table:style-name="Cell221">
            <text:p text:style-name="P440"><text:span text:style-name="T440_1">$1</text:span><text:span text:style-name="T440_2">,00</text:span><text:span text:style-name="T440_3">0m</text:span></text:p>
          </table:table-cell>
          <table:table-cell table:style-name="Cell222">
            <text:p text:style-name="P441"><text:span text:style-name="T441_1">$743.72m</text:span></text:p>
            <text:p text:style-name="P442"><text:span text:style-name="T442_1">Progress<text:s/>partially<text:s/>did<text:s/>not<text:s/>meet<text:s/>expectation<text:s/></text:span></text:p>
          </table:table-cell>
        </table:table-row>
        <table:table-row table:style-name="Row76">
          <table:table-cell table:style-name="Cell223">
            <text:p text:style-name="P443"><text:span text:style-name="T443_1">3.2<text:s/>Total<text:s/>Public<text:s/>finance<text:s/>mobilised<text:s/>by<text:s/>EMCAF<text:s/>Target<text:s/>Funds<text:s/>(incl.<text:s/>Commitments<text:s/>from<text:s/>DFIs,<text:s/>MBDs,<text:s/>any<text:s/>other<text:s/>public<text:s/>investor)<text:s/>-<text:s/>$<text:s/>millions</text:span></text:p>
            <text:p text:style-name="P444"/>
          </table:table-cell>
          <table:table-cell table:style-name="Cell224">
            <text:p text:style-name="P445"><text:span text:style-name="T445_1">$1</text:span><text:span text:style-name="T445_2">,750</text:span><text:span text:style-name="T445_3">m</text:span></text:p>
          </table:table-cell>
          <table:table-cell table:style-name="Cell225">
            <text:p text:style-name="P446"><text:span text:style-name="T446_1">$1,</text:span><text:span text:style-name="T446_2">704.7m</text:span></text:p>
            <text:p text:style-name="P447"/>
            <text:p text:style-name="P448"><text:span text:style-name="T448_1">Progress<text:s/>has<text:s/>met<text:s/>expectation<text:s/></text:span></text:p>
          </table:table-cell>
        </table:table-row>
        <table:table-row table:style-name="Row77">
          <table:table-cell table:style-name="Cell226">
            <text:p text:style-name="P449"><text:span text:style-name="T449_1">3.3<text:s/>EMCAFs<text:s/>total<text:s/>commitment<text:s/>to<text:s/>Target<text:s/>Funds/Investments</text:span></text:p>
          </table:table-cell>
          <table:table-cell table:style-name="Cell227">
            <text:p text:style-name="P450"><text:span text:style-name="T450_1">$228m</text:span></text:p>
          </table:table-cell>
          <table:table-cell table:style-name="Cell228">
            <text:p text:style-name="P451"><text:span text:style-name="T451_1">$265m</text:span></text:p>
            <text:p text:style-name="P452"><text:span text:style-name="T452_1">Progress<text:s/>has<text:s/></text:span><text:span text:style-name="T452_2">partially<text:s/></text:span><text:span text:style-name="T452_3">exceeded<text:s/>expectation</text:span></text:p>
          </table:table-cell>
        </table:table-row>
        <table:table-row table:style-name="Row78">
          <table:table-cell table:style-name="Cell229">
            <text:p text:style-name="P453"><text:span text:style-name="T453_1">3.4<text:s/>Total<text:s/>finance<text:s/></text:span><text:span text:style-name="T453_2">deploy</text:span><text:span text:style-name="T453_3">ed<text:s/>by<text:s/>EMCAF<text:s/>into<text:s/>Portfolio<text:s/>Funds<text:s/>and<text:s/>Companies<text:s/>through<text:s/>capital<text:s/>calls<text:s/>($<text:s/>millions)</text:span></text:p>
          </table:table-cell>
          <table:table-cell table:style-name="Cell230">
            <text:p text:style-name="P454"><text:span text:style-name="T454_1">n/a</text:span></text:p>
          </table:table-cell>
          <table:table-cell table:style-name="Cell231">
            <text:p text:style-name="P455"><text:span text:style-name="T455_1">Progress<text:s/></text:span><text:span text:style-name="T455_2">partially</text:span><text:span text:style-name="T455_3"><text:s/>did<text:s/>not<text:s/>meet<text:s/>expectation</text:span><text:span text:style-name="T455_4"><text:note text:note-class="footnote"><text:note-citation/><text:note-body><text:p text:style-name="P456"><text:span text:style-name="T456_1"><text:s/>Figures<text:s/>have<text:s/>been<text:s/>redacted<text:s/>due<text:s/>to<text:s/>commercial<text:s/>sensitivity</text:span></text:p></text:note-body></text:note></text:span></text:p>
          </table:table-cell>
        </table:table-row>
      </table:table>
      <text:p text:style-name="P457"/>
      <text:p text:style-name="P458"><text:span text:style-name="T458_1">Briefly<text:s/>describe<text:s/>the<text:s/>output’s<text:s/>activities<text:s/>and<text:s/>provide<text:s/>supporting<text:s/>narrative<text:s/>for<text:s/>the<text:s/>score</text:span></text:p>
      <text:p text:style-name="P459"><text:span text:style-name="T459_1">Overall,<text:s/>EMCAF<text:s/>has<text:s/>achieved<text:s/>a<text:s/>‘B’<text:s/>score</text:span><text:span text:style-name="T459_2">,</text:span><text:span text:style-name="T459_3"><text:s/>as<text:s/>it<text:s/>has<text:s/></text:span><text:span text:style-name="T459_4">met<text:s/></text:span><text:span text:style-name="T459_5">expectation<text:s/>in<text:s/>3.</text:span><text:span text:style-name="T459_6">2</text:span><text:span text:style-name="T459_7"><text:s/></text:span><text:span text:style-name="T459_8">and<text:s/></text:span><text:span text:style-name="T459_9">partially<text:s/>exceeded<text:s/></text:span><text:span text:style-name="T459_10">expectations<text:s/>in<text:s/></text:span><text:span text:style-name="T459_11">3.3</text:span><text:span text:style-name="T459_12">,</text:span><text:span text:style-name="T459_13"><text:s/>but<text:s/>partially<text:s/>did<text:s/>not<text:s/>meet<text:s/>two<text:s/>others<text:s/>(3.</text:span><text:span text:style-name="T459_14">1</text:span><text:span text:style-name="T459_15"><text:s/>and<text:s/>3.4</text:span><text:span text:style-name="T459_16"><text:s/>respectively</text:span><text:span text:style-name="T459_17">)</text:span><text:span text:style-name="T459_18">.</text:span><text:span text:style-name="T459_19"><text:s/></text:span><text:span text:style-name="T459_20">Following<text:s/>the<text:s/>Logframe’s<text:s/>revision,<text:s/>capital<text:s/>mobilisation<text:s/>has<text:s/>been<text:s/>introduced<text:s/>as<text:s/>an<text:s/></text:span><text:span text:style-name="T459_21">o</text:span><text:span text:style-name="T459_22">utput<text:s/>with<text:s/>25%<text:s/>weighting</text:span><text:span text:style-name="T459_23">,<text:s/>correspondingly</text:span><text:span text:style-name="T459_24"><text:s/>with<text:s/>the<text:s/>weighting<text:s/>of<text:s/>Output<text:s/>2<text:s/>(gender/disability<text:s/>markers)<text:s/>reduced<text:s/>from<text:s/>50%.<text:s/>This<text:s/>better<text:s/>reflects<text:s/>the<text:s/>key<text:s/>FCDO<text:s/>objective<text:s/>of<text:s/>capital<text:s/>mobilisation<text:s/>in<text:s/>the<text:s/>AR<text:s/>scoring<text:s/>process.<text:s/>However,<text:s/>AGI<text:s/>are<text:s/>only<text:s/>able<text:s/>to<text:s/>report<text:s/>2024<text:s/>data<text:s/>in<text:s/>time<text:s/>for<text:s/>this<text:s/>AR,<text:s/>with<text:s/>the<text:s/>same<text:s/>lag<text:s/>expected<text:s/>in<text:s/>subsequent<text:s/>ARs.<text:s/></text:span></text:p>
      <text:p text:style-name="P460"/>
      <text:p text:style-name="P461"><text:span text:style-name="T461_1">Given<text:s/>we<text:s/>now<text:s/>have<text:s/>OECD-standard<text:s/>fund-level<text:s/>mobilisation<text:s/>data<text:s/>(3.1<text:s/>and<text:s/>3.2),<text:s/>it<text:s/>is<text:s/>possible<text:s/>to<text:s/>calculate<text:s/>an<text:s/>indicative<text:s/>(and<text:s/>conservative)<text:s/>leverage<text:s/></text:span><text:span text:style-name="T461_2">ratio<text:s/></text:span><text:span text:style-name="T461_3">comparing<text:s/></text:span><text:span text:style-name="T461_4">total<text:s/>private<text:s/>finance<text:s/>mobilised</text:span><text:span text:style-name="T461_5"><text:s/></text:span><text:span text:style-name="T461_6">(</text:span><text:span text:style-name="T461_7">$</text:span><text:span text:style-name="T461_8">1,491.7m</text:span><text:span text:style-name="T461_9">)</text:span><text:span text:style-name="T461_10">,</text:span><text:span text:style-name="T461_11"><text:s/></text:span><text:span text:style-name="T461_12">which<text:s/>is</text:span><text:span text:style-name="T461_13"><text:s/>a<text:s/>leverage<text:s/>ratio<text:s/>of<text:s/></text:span><text:span text:style-name="T461_14">1:38.</text:span><text:span text:style-name="T461_15"><text:s/>No</text:span><text:span text:style-name="T461_16">t</text:span><text:span text:style-name="T461_17">e<text:s/>that<text:s/></text:span><text:span text:style-name="T461_18">this<text:s/>will<text:s/>understate<text:s/>total<text:s/>mobilisation<text:s/>as<text:s/>EMCAF<text:s/>does<text:s/>not<text:s/>systematically<text:s/>capture<text:s/>second-level<text:s/>mobilisation<text:s/>at<text:s/>the<text:s/>underlying<text:s/>company/project<text:s/>level</text:span><text:span text:style-name="T461_19"><text:s/></text:span><text:span text:style-name="T461_20">and<text:s/>does<text:s/>not<text:s/>capture<text:s/>the<text:s/>catalytic<text:s/>nature<text:s/>of<text:s/>the<text:s/>equity<text:s/>financing<text:s/>provided<text:s/>to<text:s/>these<text:s/>(equity<text:s/>represents<text:s/>long-term<text:s/>patient<text:s/>capital<text:s/>that<text:s/>allows<text:s/>companies<text:s/>to<text:s/>scale<text:s/>up<text:s/>and<text:s/>raise<text:s/>debt).</text:span></text:p>
      <text:p text:style-name="P462"/>
      <text:p text:style-name="P463"><text:span text:style-name="T463_1">Output<text:s/>Indicator<text:s/>3.1:<text:s/>Total<text:s/>Private<text:s/>finance<text:s/>mobilised<text:s/>by<text:s/>EMCAF<text:s/>Target<text:s/>Funds<text:s/></text:span><text:span text:style-name="T463_2">is<text:s/>a<text:s/>new<text:s/>Indicator<text:s/>so<text:s/>progress<text:s/></text:span><text:span text:style-name="T463_3">is<text:s/>being<text:s/>tentatively</text:span><text:span text:style-name="T463_4"><text:s/>assessed<text:s/>throughout<text:s/>this<text:s/>AR<text:s/>period</text:span><text:span text:style-name="T463_5">,<text:s/>but<text:s/>this<text:s/>indicator<text:s/>will<text:s/>continue<text:s/>to<text:s/>be<text:s/>monitored</text:span><text:span text:style-name="T463_6">.<text:s/>Currently,<text:s/>EMCAF<text:s/>has<text:s/>mobilised<text:s/>$743.72m<text:s/>of<text:s/>private<text:s/>finance,<text:s/>but<text:s/>AGI<text:s/>set<text:s/>a<text:s/>target<text:s/>of<text:s/>$1,000m,<text:s/></text:span><text:span text:style-name="T463_7">meaning</text:span><text:span text:style-name="T463_8"><text:s/>progress<text:s/>is<text:s/>not<text:s/>meeting<text:s/>expectation<text:s/>and<text:s/>is<text:s/></text:span><text:span text:style-name="T463_9">roughly<text:s/></text:span><text:span text:style-name="T463_10">25</text:span><text:span text:style-name="T463_11">%<text:s/>below<text:s/>the<text:s/>target.<text:s/></text:span><text:span text:style-name="T463_12">Progress<text:s/>against<text:s/></text:span><text:span text:style-name="T463_13">Output<text:s/>Indicator<text:s/>3.2:<text:s/>Total<text:s/>Public<text:s/>finance<text:s/>mobilised<text:s/>by<text:s/>EMCAF<text:s/>Target<text:s/>Funds</text:span><text:span text:style-name="T463_14"><text:s/></text:span><text:span text:style-name="T463_15">is<text:s/>a</text:span><text:span text:style-name="T463_16">lso<text:s/></text:span><text:span text:style-name="T463_17">a<text:s/>new<text:s/>indicator<text:s/>with<text:s/>no<text:s/>figure<text:s/>reported<text:s/>in<text:s/>the<text:s/>last<text:s/>AR.<text:s/></text:span><text:span text:style-name="T463_18">Therefore,<text:s/>performance<text:s/>assessments<text:s/>against<text:s/>targets<text:s/>will<text:s/>be<text:s/>reassessed<text:s/>in<text:s/>the<text:s/>next<text:s/>AR<text:s/>to<text:s/>ensure<text:s/>targets<text:s/>are<text:s/>proportionate</text:span><text:span text:style-name="T463_19">.<text:s/>C</text:span><text:span text:style-name="T463_20">urrently,<text:s/>EMCAF<text:s/>ha</text:span><text:span text:style-name="T463_21">s</text:span><text:span text:style-name="T463_22"><text:s/>mobilised<text:s/>$1,491.7m<text:s/>of<text:s/>public<text:s/>finance,<text:s/>including<text:s/>commitments<text:s/>from<text:s/></text:span><text:span text:style-name="T463_23">DFIs</text:span><text:span text:style-name="T463_24"><text:s/>and<text:s/>MBDs,<text:s/>but<text:s/>AGI<text:s/>have<text:s/>set<text:s/>a<text:s/>target<text:s/>of<text:s/>$1,750m<text:s/>which<text:s/></text:span><text:span text:style-name="T463_25">is<text:s/></text:span><text:span text:style-name="T463_26">higher<text:s/>than</text:span><text:span text:style-name="T463_27"><text:s/>their<text:s/>achieved<text:s/>results</text:span><text:span text:style-name="T463_28">.</text:span><text:span text:style-name="T463_29"><text:s/>It<text:s/>is<text:s/>expected<text:s/>that<text:s/>t</text:span><text:span text:style-name="T463_30">hese<text:s/>two</text:span><text:span text:style-name="T463_31"><text:s/>figure</text:span><text:span text:style-name="T463_32">s</text:span><text:span text:style-name="T463_33"><text:s/>will<text:s/>catch<text:s/>up<text:s/>with<text:s/>target</text:span><text:span text:style-name="T463_34">s</text:span><text:span text:style-name="T463_35"><text:s/>in<text:s/>subsequent<text:s/>years<text:s/>and<text:s/>although<text:s/>the<text:s/></text:span><text:span text:style-name="T463_36">p</text:span><text:span text:style-name="T463_37">rogramme<text:s/></text:span><text:span text:style-name="T463_38">t</text:span><text:span text:style-name="T463_39">eam<text:s/>discussed<text:s/>revising<text:s/>these<text:s/>targets<text:s/>to<text:s/>account<text:s/>for<text:s/>the<text:s/>lag,<text:s/>AGI<text:s/>were<text:s/>satisfied<text:s/>with<text:s/>the<text:s/>current<text:s/>targets<text:s/>and<text:s/>confident<text:s/>that<text:s/>EMCAF<text:s/>will<text:s/>perform<text:s/>strongly<text:s/>against<text:s/>subsequent<text:s/>targets<text:s/>and<text:s/>its<text:s/>lifetime<text:s/>target.</text:span><text:span text:style-name="T463_40"><text:s/></text:span><text:span text:style-name="T463_41">Roughly<text:s/>two-thirds<text:s/>of<text:s/>fund-level<text:s/>capital<text:s/>mobilisation<text:s/>came<text:s/>from<text:s/>public<text:s/>sources<text:s/>with<text:s/>significant<text:s/>variation<text:s/>among<text:s/>funds.</text:span></text:p>
      <text:p text:style-name="P464"/>
      <text:p text:style-name="P465"><text:span text:style-name="T465_1">The<text:s/>methodology<text:s/>behind<text:s/>these<text:s/>targets<text:s/>is<text:s/>largely<text:s/>based<text:s/>on<text:s/>historical<text:s/>trends<text:s/>and<text:s/>AGI’s<text:s/>experience<text:s/>in<text:s/>the<text:s/>trajectories<text:s/>of</text:span><text:span text:style-name="T465_2"><text:s/></text:span><text:span text:style-name="T465_3">similar<text:s/>investment<text:s/>funds<text:s/>they<text:s/>have<text:s/>managed</text:span><text:span text:style-name="T465_4">.<text:s/></text:span><text:span text:style-name="T465_5">Historically,<text:s/>EMCAF<text:s/>has<text:s/>observed<text:s/>$250m<text:s/>of<text:s/>realized<text:s/>bottom</text:span><text:span text:style-name="T465_6">‑</text:span><text:span text:style-name="T465_7">up<text:s/>year-on-year<text:s/>growth<text:s/>across<text:s/>its<text:s/>underlying<text:s/>portfolio<text:s/>and<text:s/>the<text:s/>assumption<text:s/>is<text:s/>that<text:s/>similar<text:s/>growth<text:s/>dynamics<text:s/>will<text:s/>continue<text:s/>throughout<text:s/>the<text:s/>investment<text:s/>period</text:span><text:span text:style-name="T465_8">,<text:s/>and<text:s/>it<text:s/>is<text:s/>forecast<text:s/>to</text:span><text:span text:style-name="T465_9"><text:s/>peak<text:s/>in<text:s/>2026/27,<text:s/>the<text:s/>final<text:s/>year<text:s/>of<text:s/>the<text:s/>EMCAF<text:s/>investment<text:s/>period,<text:s/>when<text:s/>activity<text:s/>and<text:s/>capital<text:s/>deployment<text:s/>are<text:s/>expected<text:s/>to<text:s/>reach<text:s/>their<text:s/>maximum<text:s/>level</text:span><text:span text:style-name="T465_10">.<text:s/></text:span></text:p>
      <text:p text:style-name="P466"/>
      <text:p text:style-name="P467"><text:span text:style-name="T467_1">Out</text:span><text:span text:style-name="T467_2">put</text:span><text:span text:style-name="T467_3"><text:s/>indicator<text:s/>3.3:<text:s/></text:span><text:span text:style-name="T467_4">EMCAF</text:span><text:span text:style-name="T467_5">’</text:span><text:span text:style-name="T467_6">s<text:s/>total<text:s/>commitment<text:s/>to<text:s/>Target<text:s/>Funds/Investments<text:s/></text:span><text:span text:style-name="T467_7">is<text:s/>currently<text:s/>$265m,<text:s/>which<text:s/>exceeds<text:s/></text:span><text:span text:style-name="T467_8">the</text:span><text:span text:style-name="T467_9"><text:s/>target</text:span><text:span text:style-name="T467_10"><text:s/>AGI<text:s/>set<text:s/></text:span><text:span text:style-name="T467_11">of<text:s/>$228m</text:span><text:span text:style-name="T467_12">.<text:s/>This<text:s/>represents<text:s/></text:span><text:span text:style-name="T467_13">66</text:span><text:span text:style-name="T467_14">%<text:s/>of<text:s/>EMCAF’s<text:s/>total<text:s/>fund<text:s/>size<text:s/>of</text:span><text:span text:style-name="T467_15"><text:s/>its<text:s/></text:span><text:span text:style-name="T467_16">$400m<text:s/>lifetime<text:s/>target,<text:s/>which<text:s/>is<text:s/>the<text:s/>total<text:s/>amount<text:s/>EMCAF<text:s/>expects<text:s/>to<text:s/>commit<text:s/>overall.<text:s/></text:span><text:span text:style-name="T467_17">With<text:s/>one<text:s/>year<text:s/>remaining<text:s/>of<text:s/>EMCAF’s<text:s/>investment<text:s/>phase,<text:s/>concerns<text:s/></text:span><text:span text:style-name="T467_18">regarding<text:s/>pace<text:s/>of<text:s/>deployment<text:s/></text:span><text:span text:style-name="T467_19">have<text:s/>been<text:s/>assuaged<text:s/>by<text:s/>AGI’s<text:s/>strong<text:s/>pipeline</text:span><text:span text:style-name="T467_20"><text:s/>with<text:s/>at<text:s/>least<text:s/>one<text:s/>additional<text:s/>A&amp;R<text:s/>fund<text:s/>expected<text:s/>to<text:s/>be<text:s/>committed<text:s/>to<text:s/>in<text:s/>early<text:s/>2026</text:span><text:span text:style-name="T467_21">.<text:s/>Also,</text:span><text:span text:style-name="T467_22"><text:s/></text:span><text:span text:style-name="T467_23">$1</text:span><text:span text:style-name="T467_24">70</text:span><text:span text:style-name="T467_25">m<text:s/>of<text:s/>this<text:s/></text:span><text:span text:style-name="T467_26">$228</text:span><text:span text:style-name="T467_27">m</text:span><text:span text:style-name="T467_28"><text:s/></text:span><text:span text:style-name="T467_29">has</text:span><text:span text:style-name="T467_30"><text:s/></text:span><text:span text:style-name="T467_31">gone<text:s/>into<text:s/>funds<text:s/>with<text:s/>A&amp;R<text:s/>in<text:s/>scope,<text:s/>with<text:s/>the<text:s/></text:span><text:span text:style-name="T467_32">remaining<text:s/>going<text:s/>into<text:s/>pure<text:s/>mitigation<text:s/>funds</text:span><text:span text:style-name="T467_33">.</text:span><text:span text:style-name="T467_34"><text:s/>The<text:s/></text:span><text:span text:style-name="T467_35">to</text:span><text:span text:style-name="T467_36">tal<text:s/>finance<text:s/></text:span><text:span text:style-name="T467_37">committed</text:span><text:span text:style-name="T467_38"><text:s/>by<text:s/>EMCAF<text:s/>into<text:s/>Portfolio<text:s/>Funds</text:span><text:span text:style-name="T467_39">/</text:span><text:span text:style-name="T467_40">Companies<text:s/>through<text:s/>capital<text:s/>calls<text:s/></text:span><text:span text:style-name="T467_41">(3.4)</text:span><text:span text:style-name="T467_42"><text:s/></text:span><text:span text:style-name="T467_43">partially</text:span><text:span text:style-name="T467_44"><text:s/></text:span><text:span text:style-name="T467_45">did<text:s/></text:span><text:span text:style-name="T467_46">not<text:s/>meet<text:s/></text:span><text:span text:style-name="T467_47">expectations</text:span><text:span text:style-name="T467_48"><text:note text:note-class="footnote"><text:note-citation/><text:note-body><text:p text:style-name="P468"><text:span text:style-name="T468_1"><text:s/>Figures<text:s/>have<text:s/>been<text:s/>redacted<text:s/>due<text:s/>to<text:s/>commercial<text:s/>sensitivity</text:span></text:p></text:note-body></text:note></text:span><text:span text:style-name="T468_2">.<text:s/></text:span><text:span text:style-name="T468_3">Although<text:s/>a</text:span><text:span text:style-name="T468_4"><text:s/>lag<text:s/>is<text:s/>expected<text:s/>between<text:s/>commitments<text:s/>being<text:s/>approved</text:span><text:span text:style-name="T468_5"><text:s/></text:span><text:span text:style-name="T468_6">by<text:s/>EMCAF<text:s/>(3.3)<text:s/></text:span><text:span text:style-name="T468_7">and<text:s/>capital<text:s/>being<text:s/>called<text:s/>by<text:s/>underlying<text:s/>funds,<text:s/>particularly<text:s/></text:span><text:span text:style-name="T468_8">where<text:s/></text:span><text:span text:style-name="T468_9">funds</text:span><text:span text:style-name="T468_10"><text:s/>are<text:s/>still<text:s/>early<text:s/>in<text:s/>their<text:s/>investment<text:s/>periods</text:span><text:span text:style-name="T468_11">,<text:s/></text:span><text:span text:style-name="T468_12">this<text:s/>still<text:s/>indicates<text:s/>underperformance</text:span><text:span text:style-name="T468_13"><text:s/>and<text:s/>w</text:span><text:span text:style-name="T468_14">ill<text:s/>be<text:s/>monitored<text:s/>closely</text:span><text:span text:style-name="T468_15"><text:s/>throughout<text:s/>the<text:s/>next<text:s/>AR<text:s/>period</text:span><text:span text:style-name="T468_16">.</text:span></text:p>
      <text:p text:style-name="P469"><text:span text:style-name="T469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470"/>
      <text:p text:style-name="P471"><text:span text:style-name="T471_1">Progress<text:s/>on<text:s/>recommendations<text:s/>from<text:s/>the<text:s/>previous<text:s/>AR</text:span></text:p>
      <text:p text:style-name="P472"><text:span text:style-name="T472_1">Th</text:span><text:span text:style-name="T472_2">e<text:s/>introduction<text:s/>of<text:s/>this<text:s/>o</text:span><text:span text:style-name="T472_3">utput<text:s/>is<text:s/>one<text:s/>of<text:s/>the<text:s/>result</text:span><text:span text:style-name="T472_4">s</text:span><text:span text:style-name="T472_5"><text:s/>from<text:s/>the<text:s/>Logframe<text:s/>Review<text:s/>the<text:s/></text:span><text:span text:style-name="T472_6">programme<text:s/>team<text:s/></text:span><text:span text:style-name="T472_7">conducted<text:s/>based<text:s/>on<text:s/>Recommendation<text:s/>8<text:s/>in<text:s/>last<text:s/>year’s<text:s/>AR</text:span><text:span text:style-name="T472_8">.</text:span></text:p>
      <text:p text:style-name="P473"><text:span text:style-name="T473_1">Lessons<text:s/>learned<text:s/>this<text:s/>year</text:span></text:p>
      <text:list text:style-name="LS14" xml:id="list27">
        <text:list-item>
          <text:p text:style-name="P474"><text:span text:style-name="T474_1">Public<text:s/>finance<text:s/>mobilisation<text:s/>exceeds<text:s/>private<text:s/>finance,<text:s/>which<text:s/>is<text:s/>in<text:s/>line<text:s/>with<text:s/>expectations,<text:s/>but<text:s/>the<text:s/>variety<text:s/>among<text:s/>funds<text:s/>is<text:s/>an<text:s/>interesting<text:s/>lesson,<text:s/>particularly<text:s/>around<text:s/>mitigation<text:s/>vs<text:s/>A&amp;R<text:s/>funds.<text:s/>However</text:span><text:span text:style-name="T474_2">,</text:span><text:span text:style-name="T474_3"><text:s/>there<text:s/>is<text:s/>only<text:s/>data<text:s/>from<text:s/>six<text:s/>funds<text:s/>available<text:s/>for<text:s/>the<text:s/>AR</text:span><text:span text:style-name="T474_4"><text:s/>and<text:s/>in<text:s/>the<text:s/>next<text:s/>AR<text:s/>this<text:s/>should<text:s/>increase<text:s/>substantially<text:s/>and<text:s/>enable<text:s/>a<text:s/>more<text:s/>comprehensive<text:s/>analysis.<text:s/></text:span></text:p>
        </text:list-item>
        <text:list-item>
          <text:p text:style-name="P475"><text:span text:style-name="T475_1">Capital<text:s/>mobilisation<text:s/>is<text:s/>a<text:s/>natural<text:s/>strength<text:s/>of<text:s/>EMCAF’s<text:s/>fund-of-funds<text:s/>approach<text:s/></text:span><text:span text:style-name="T475_2">due<text:s/>to</text:span><text:span text:style-name="T475_3"><text:s/>the<text:s/>number<text:s/>of<text:s/>funds<text:s/>and<text:s/>downstream<text:s/>businesses/projects<text:s/>EMCAF’s<text:s/>investment<text:s/>reaches<text:s/>and<text:s/>the<text:s/>necessity<text:s/>of<text:s/>co-investment.</text:span></text:p>
        </text:list-item>
      </text:list>
      <text:p text:style-name="P476"/>
      <text:p text:style-name="P477"><text:span text:style-name="T477_1">Recommendations<text:s/>for<text:s/>the<text:s/>year<text:s/>ahead</text:span></text:p>
      <text:list text:style-name="LS9" xml:id="list29">
        <text:list-item>
          <text:p text:style-name="P478"><text:span text:style-name="T478_1">As<text:s/>these<text:s/>are<text:s/>new<text:s/>indicators<text:s/>and<text:s/>the<text:s/>achieved<text:s/>results<text:s/>seem<text:s/>to<text:s/>lag<text:s/>one<text:s/>year<text:s/>behind,<text:s/></text:span><text:span text:style-name="T478_2">progress<text:s/></text:span><text:span text:style-name="T478_3">need</text:span><text:span text:style-name="T478_4">s</text:span><text:span text:style-name="T478_5"><text:s/>to<text:s/>be<text:s/>monitored</text:span><text:span text:style-name="T478_6"><text:s/>through<text:s/>quarterly<text:s/>reviews</text:span><text:span text:style-name="T478_7"><text:s/>and</text:span><text:span text:style-name="T478_8"><text:s/>targets</text:span><text:span text:style-name="T478_9"><text:s/>potentially<text:s/>revised<text:s/>(Recommendation<text:s/></text:span><text:span text:style-name="T478_10">7</text:span><text:span text:style-name="T478_11">)</text:span></text:p>
        </text:list-item>
        <text:list-item>
          <text:p text:style-name="P479"><text:span text:style-name="T479_1">Utilise</text:span><text:span text:style-name="T479_2"><text:s/>the<text:s/>MEL<text:s/>project<text:s/></text:span><text:span text:style-name="T479_3">to<text:s/>qualitative</text:span><text:span text:style-name="T479_4">ly</text:span><text:span text:style-name="T479_5"><text:s/>assess</text:span><text:span text:style-name="T479_6"><text:s/></text:span><text:span text:style-name="T479_7">EMCAF’s<text:s/></text:span><text:span text:style-name="T479_8">capital<text:s/>mobilisation</text:span><text:span text:style-name="T479_9"><text:s/>strategy<text:s/>and<text:s/>effectiveness</text:span></text:p>
        </text:list-item>
        <text:list-item>
          <text:p text:style-name="P480"><text:span text:style-name="T480_1">EMCAF<text:s/>will<text:s/>now<text:s/>provide<text:s/>OECD-standard<text:s/>figures</text:span><text:span text:style-name="T480_2"><text:s/>for<text:s/>capital<text:s/>mobilisation</text:span><text:span text:style-name="T480_3"><text:s/>at<text:s/>the<text:s/>investee<text:s/>fund-level<text:s/>only.<text:s/>OECD-standard<text:s/>figures<text:s/>are<text:s/>important<text:s/>because<text:s/>they<text:s/>allow<text:s/>EMCAF’s<text:s/>mobilisation<text:s/>results<text:s/>to<text:s/>be<text:s/>aggregated<text:s/>and<text:s/>compared<text:s/>consistently<text:s/>with<text:s/>other<text:s/>FCDO<text:s/>programmes<text:s/>and<text:s/>international<text:s/>reporting</text:span><text:span text:style-name="T480_4"><text:s/>(ICF)</text:span><text:span text:style-name="T480_5">.</text:span><text:span text:style-name="T480_6"><text:s/>Recommendation<text:s/>for<text:s/>next<text:s/>AR<text:s/>period<text:s/>is<text:s/>to<text:s/>scope<text:s/>the<text:s/></text:span><text:span text:style-name="T480_7">suitability<text:s/>of<text:s/>the<text:s/>data<text:s/>provided<text:s/>with<text:s/>the<text:s/>aim<text:s/>of<text:s/>reporting<text:s/>in<text:s/>the<text:s/>next<text:s/>ICF<text:s/></text:span><text:span text:style-name="T480_8">r</text:span><text:span text:style-name="T480_9">eporting<text:s/>cycle<text:s/>(likely<text:s/>April<text:s/>2027)</text:span><text:span text:style-name="T480_10">.<text:s/></text:span></text:p>
        </text:list-item>
      </text:list>
      <text:h text:style-name="P481" text:outline-level="2"><text:bookmark-start text:name="_Toc234936656"/><text:span text:style-name="T481_1">C.2<text:s/>PROJECT<text:s/>PERFORMANCE<text:s/>NOT<text:s/>CAPTURED<text:s/>BY<text:s/>OUTPUTS</text:span><text:bookmark-end text:name="_Toc234936656"/></text:h>
      <text:p text:style-name="P482"><text:span text:style-name="T482_1">Across</text:span><text:span text:style-name="T482_2"><text:s/>EMCAF’s<text:s/></text:span><text:span text:style-name="T482_3">fund-level<text:s/></text:span><text:span text:style-name="T482_4">portfolio,</text:span><text:span text:style-name="T482_5"><text:s/></text:span><text:span text:style-name="T482_6">there<text:s/>are<text:s/>four<text:s/>pure<text:s/>mitigation<text:s/>funds<text:s/>and<text:s/>six<text:s/>mixed<text:s/>mitigation<text:s/>and<text:s/>A&amp;R<text:s/>funds</text:span><text:span text:style-name="T482_7">,<text:s/></text:span><text:span text:style-name="T482_8">so<text:s/>significant<text:s/>impacts<text:s/></text:span><text:span text:style-name="T482_9">are<text:s/></text:span><text:span text:style-name="T482_10">being<text:s/>made<text:s/>in<text:s/>EMDEs<text:s/>which<text:s/>are<text:s/>not<text:s/>included<text:s/>in<text:s/>the<text:s/>Logframe.</text:span><text:span text:style-name="T482_11"><text:s/></text:span><text:span text:style-name="T482_12">Although<text:s/>investment<text:s/>into<text:s/>mitigation<text:s/>is<text:s/>positive</text:span><text:span text:style-name="T482_13">,</text:span><text:span text:style-name="T482_14"><text:s/>and<text:s/></text:span><text:span text:style-name="T482_15">FCDO<text:s/></text:span><text:span text:style-name="T482_16">values<text:s/>the</text:span><text:span text:style-name="T482_17"><text:s/>strong<text:s/>impact<text:s/>being<text:s/>made,<text:s/></text:span><text:span text:style-name="T482_18">data</text:span><text:span text:style-name="T482_19"><text:s/>is<text:s/>not</text:span><text:span text:style-name="T482_20"><text:s/>includ</text:span><text:span text:style-name="T482_21">ed</text:span><text:span text:style-name="T482_22"><text:s/>in<text:s/>the<text:s/>Logframe<text:s/></text:span><text:span text:style-name="T482_23">because<text:s/></text:span><text:span text:style-name="T482_24">FCDO’s</text:span><text:span text:style-name="T482_25"><text:s/>key<text:s/>objective<text:s/>of<text:s/>FCDO’s<text:s/></text:span><text:span text:style-name="T482_26">in</text:span><text:span text:style-name="T482_27"><text:s/>ECMAF<text:s/>is<text:s/>to<text:s/>increase<text:s/>A&amp;R<text:s/>investment</text:span><text:span text:style-name="T482_28">,<text:s/>not<text:s/>mitigation,</text:span><text:span text:style-name="T482_29"><text:s/>and<text:s/>if<text:s/>investment<text:s/>into<text:s/>mitigation<text:s/>contributed<text:s/>towards<text:s/>EMCAF’s<text:s/>AR<text:s/>scoring,<text:s/>it<text:s/>may<text:s/>incentivise<text:s/></text:span><text:span text:style-name="T482_30">invest</text:span><text:span text:style-name="T482_31">ing</text:span><text:span text:style-name="T482_32"><text:s/>into<text:s/>mitigation<text:s/>rather<text:s/>than<text:s/>A&amp;R,<text:s/>as<text:s/>the<text:s/>former<text:s/>is<text:s/>generally<text:s/>more<text:s/>profitable.</text:span></text:p>
      <text:p text:style-name="P483"/>
      <text:p text:style-name="P484"><text:span text:style-name="T484_1">EM</text:span><text:span text:style-name="T484_2">C</text:span><text:span text:style-name="T484_3">AF<text:s/>provide<text:s/></text:span><text:span text:style-name="T484_4">mitigation<text:s/>data<text:s/>in</text:span><text:span text:style-name="T484_5"><text:s/>its<text:s/>E&amp;S<text:s/>quarterly<text:s/>reporting,<text:s/>and<text:s/>discussions<text:s/>are<text:s/>ongoing<text:s/></text:span><text:span text:style-name="T484_6">between</text:span><text:span text:style-name="T484_7"><text:s/>the<text:s/></text:span><text:span text:style-name="T484_8">programme<text:s/>team<text:s/></text:span><text:span text:style-name="T484_9">and<text:s/>internal<text:s/></text:span><text:span text:style-name="T484_10">FCDO<text:s/></text:span><text:span text:style-name="T484_11">teams<text:s/>to<text:s/>explore<text:s/>whether<text:s/></text:span><text:span text:style-name="T484_12">any<text:s/>of<text:s/>these,<text:s/>such<text:s/>as<text:s/>reduced<text:s/>greenhouse<text:s/>gas<text:s/>emissions<text:s/>including<text:s/>emissions<text:s/>sequestration,<text:s/>can<text:s/>be<text:s/>used<text:s/>in<text:s/>ICF<text:s/>reporting:</text:span></text:p>
      <table:table table:style-name="Table15">
        <table:table-column table:style-name="Column49"/>
        <table:table-column table:style-name="Column50"/>
        <table:table-row table:style-name="Row79">
          <table:table-cell table:style-name="Cell232">
            <text:p text:style-name="P485"><text:span text:style-name="T485_1">KPI</text:span></text:p>
          </table:table-cell>
          <table:table-cell table:style-name="Cell233">
            <text:p text:style-name="P486"><text:span text:style-name="T486_1">Cumulative<text:s/>total</text:span></text:p>
          </table:table-cell>
        </table:table-row>
        <table:table-row table:style-name="Row80">
          <table:table-cell table:style-name="Cell234">
            <text:p text:style-name="P487"><text:span text:style-name="T487_1">Reduced<text:s/>greenhouse<text:s/>gas<text:s/>emissions<text:s/>including<text:s/>emissions<text:s/>sequestration</text:span></text:p>
          </table:table-cell>
          <table:table-cell table:style-name="Cell235">
            <text:p text:style-name="P488"><text:span text:style-name="T488_1">837,669<text:s/>tCO2e/yr</text:span></text:p>
          </table:table-cell>
        </table:table-row>
        <table:table-row table:style-name="Row81">
          <table:table-cell table:style-name="Cell236">
            <text:p text:style-name="P489"><text:span text:style-name="T489_1">Production<text:s/>of<text:s/>renewable<text:s/>energy</text:span></text:p>
          </table:table-cell>
          <table:table-cell table:style-name="Cell237">
            <text:p text:style-name="P490"><text:span text:style-name="T490_1">830.125<text:s/>GWh/yr</text:span></text:p>
          </table:table-cell>
        </table:table-row>
        <table:table-row table:style-name="Row82">
          <table:table-cell table:style-name="Cell238">
            <text:p text:style-name="P491"><text:span text:style-name="T491_1">Number<text:s/>of<text:s/>households<text:s/>benefiting<text:s/>from<text:s/>access<text:s/>to<text:s/>renewable<text:s/>energy</text:span></text:p>
          </table:table-cell>
          <table:table-cell table:style-name="Cell239">
            <text:p text:style-name="P492"><text:span text:style-name="T492_1">245,149<text:s/>household</text:span><text:span text:style-name="T492_2">s</text:span></text:p>
          </table:table-cell>
        </table:table-row>
        <table:table-row table:style-name="Row83">
          <table:table-cell table:style-name="Cell240">
            <text:p text:style-name="P493"><text:span text:style-name="T493_1">Number<text:s/>of<text:s/>renewable<text:s/>energy<text:s/>projects<text:s/>(grid-connected)</text:span></text:p>
          </table:table-cell>
          <table:table-cell table:style-name="Cell241">
            <text:p text:style-name="P494"><text:span text:style-name="T494_1">11<text:s/>projects</text:span></text:p>
          </table:table-cell>
        </table:table-row>
        <table:table-row table:style-name="Row84">
          <table:table-cell table:style-name="Cell242">
            <text:p text:style-name="P495"><text:span text:style-name="T495_1">Installed<text:s/>capacity</text:span></text:p>
          </table:table-cell>
          <table:table-cell table:style-name="Cell243">
            <text:p text:style-name="P496"><text:span text:style-name="T496_1">313<text:s/>MW</text:span></text:p>
          </table:table-cell>
        </table:table-row>
        <table:table-row table:style-name="Row85">
          <table:table-cell table:style-name="Cell244">
            <text:p text:style-name="P497"><text:span text:style-name="T497_1">Capacity<text:s/>Factor</text:span></text:p>
          </table:table-cell>
          <table:table-cell table:style-name="Cell245">
            <text:p text:style-name="P498"><text:span text:style-name="T498_1">30%</text:span></text:p>
          </table:table-cell>
        </table:table-row>
      </table:table>
      <text:p text:style-name="P499"/>
      <text:h text:style-name="P500" text:outline-level="2"><text:bookmark-start text:name="_Toc234936657"/><text:span text:style-name="T500_1">D:<text:s/>VALUE<text:s/>FOR<text:s/>MONEY</text:span><text:bookmark-end text:name="_Toc234936657"/><text:span text:style-name="T500_2"><text:s/></text:span></text:h>
      <text:p text:style-name="P501"/>
      <text:p text:style-name="P502"><text:span text:style-name="T502_1">Value<text:s/>for<text:s/>money<text:s/>(VfM)<text:s/>is<text:s/>assessed<text:s/>by<text:s/>HMG<text:s/>using<text:s/>the<text:s/>five<text:s/>Es<text:s/>framework,<text:s/>considering<text:s/>Economy,<text:s/>Efficiency,<text:s/>Effectiveness,<text:s/>which<text:s/>includes<text:s/>cost-effectiveness,<text:s/>and<text:s/>Equity:</text:span></text:p>
      <text:list text:style-name="LS4" xml:id="list32">
        <text:list-item>
          <text:p text:style-name="P503"><text:span text:style-name="T503_1">Economy</text:span><text:span text:style-name="T503_2">:</text:span><text:span text:style-name="T503_3"><text:s/>Are<text:s/>we<text:s/>(or<text:s/>our<text:s/>agents)<text:s/>buying<text:s/>inputs<text:s/>of<text:s/>the<text:s/>appropriate<text:s/>quality<text:s/>at<text:s/>the<text:s/>right<text:s/>price? </text:span></text:p>
        </text:list-item>
        <text:list-item>
          <text:p text:style-name="P504"><text:span text:style-name="T504_1">Efficiency</text:span><text:span text:style-name="T504_2">:</text:span><text:span text:style-name="T504_3"><text:s/>How<text:s/>well<text:s/>are<text:s/>we<text:s/>(or<text:s/>our<text:s/>agents)<text:s/>converting<text:s/>inputs<text:s/>into<text:s/>outputs?  </text:span></text:p>
        </text:list-item>
        <text:list-item>
          <text:p text:style-name="P505"><text:span text:style-name="T505_1">Effectiveness</text:span><text:span text:style-name="T505_2">:</text:span><text:span text:style-name="T505_3"><text:s/>How<text:s/>well<text:s/>are<text:s/>the<text:s/>outputs<text:s/>produced<text:s/>by<text:s/>an<text:s/>intervention<text:s/>having<text:s/>the<text:s/>intended<text:s/>effect?  </text:span></text:p>
        </text:list-item>
        <text:list-item>
          <text:p text:style-name="P506"><text:span text:style-name="T506_1">Cost-effectiveness</text:span><text:span text:style-name="T506_2">:<text:s/></text:span><text:span text:style-name="T506_3">How<text:s/>is<text:s/>the<text:s/>programme<text:s/>performing<text:s/>considering<text:s/>its<text:s/>relative<text:s/>costs<text:s/>and<text:s/>benefits?</text:span></text:p>
        </text:list-item>
        <text:list-item>
          <text:p text:style-name="P507"><text:span text:style-name="T507_1">Equity</text:span><text:span text:style-name="T507_2">:</text:span><text:span text:style-name="T507_3"><text:s/>Who<text:s/>is<text:s/>benefiting,<text:s/>are<text:s/>we<text:s/>reaching<text:s/>targeted<text:s/>groups?</text:span></text:p>
        </text:list-item>
      </text:list>
      <text:p text:style-name="P508"><text:span text:style-name="T508_1">T</text:span><text:span text:style-name="T508_2">his</text:span><text:span text:style-name="T508_3"><text:s/>AR’s</text:span><text:span text:style-name="T508_4"><text:s/>VfM<text:s/>assessment<text:s/>will<text:s/>primarily<text:s/>focus<text:s/>on<text:s/>economy,<text:s/>efficiency<text:s/>and<text:s/>effectiveness.<text:s/>This<text:s/>is<text:s/>due<text:s/>to<text:s/>the<text:s/>programme<text:s/>being<text:s/>in<text:s/>its<text:s/>early<text:s/>stages<text:s/>a</text:span><text:span text:style-name="T508_5">nd<text:s/>without<text:s/>evidence<text:s/>to<text:s/>assess<text:s/>cost<text:s/>effectiveness<text:s/>yet</text:span><text:span text:style-name="T508_6">,<text:s/>similarly<text:s/>equity<text:s/>can<text:s/>only<text:s/>be<text:s/>treated<text:s/>briefly<text:s/>at<text:s/>this<text:s/>stage</text:span></text:p>
      <text:p text:style-name="P509"/>
      <text:p text:style-name="P510"><text:span text:style-name="T510_1">Key<text:s/>cost<text:s/>drivers<text:s/>and<text:s/>performance<text:s/></text:span></text:p>
      <text:p text:style-name="P511"><text:span text:style-name="T511_1">Key<text:s/>cost<text:s/>drivers<text:s/>have<text:s/>aligned<text:s/>with<text:s/>what<text:s/>was<text:s/>outlined<text:s/>in<text:s/>the<text:s/>business<text:s/>case.<text:s/>This<text:s/>has<text:s/>included</text:span><text:span text:style-name="T511_2">:</text:span></text:p>
      <text:list text:style-name="LS5" xml:id="list37">
        <text:list-item>
          <text:p text:style-name="P512"><text:span text:style-name="T512_1">The<text:s/>total<text:s/>cost<text:s/>of<text:s/>EMCAF<text:s/></text:span><text:span text:style-name="T512_2">for<text:s/>the</text:span><text:span text:style-name="T512_3"><text:s/></text:span><text:span text:style-name="T512_4">FCDO</text:span><text:span text:style-name="T512_5"><text:s/>is</text:span><text:span text:style-name="T512_6"><text:s/></text:span><text:span text:style-name="T512_7">the<text:s/>£9m<text:s/>(in<text:s/>EUR<text:s/>equivalent),<text:s/>with<text:s/>an<text:s/>additional<text:s/>maximum<text:s/>MEL<text:s/>budget<text:s/>of<text:s/>£0.2m<text:s/>-<text:s/>scheduled<text:s/>to<text:s/>begin<text:s/>in<text:s/>the<text:s/>next<text:s/>AR<text:s/>period<text:s/>(see<text:s/>Section<text:s/>G).<text:s/></text:span></text:p>
        </text:list-item>
        <text:list-item>
          <text:p text:style-name="P513"><text:span text:style-name="T513_1">A</text:span><text:span text:style-name="T513_2"><text:s/></text:span><text:span text:style-name="T513_3">standalone</text:span><text:span text:style-name="T513_4"><text:s/>administration<text:s/>cost</text:span><text:span text:style-name="T513_5"><text:s/>of<text:s/>£24</text:span><text:span text:style-name="T513_6">,000</text:span><text:span text:style-name="T513_7"><text:s/>(£28,800<text:s/>inc</text:span><text:span text:style-name="T513_8">l.</text:span><text:span text:style-name="T513_9"><text:s/>VAT)</text:span><text:span text:style-name="T513_10"><text:s/></text:span><text:span text:style-name="T513_11">for<text:s/>an<text:s/>external<text:s/>legal<text:s/>agency<text:s/>(Dentons)<text:s/>to<text:s/>negotiate<text:s/>and<text:s/>draft<text:s/>the<text:s/>legal<text:s/>agreements<text:s/>required<text:s/>for<text:s/>FCDO<text:s/>to<text:s/>join<text:s/>the<text:s/>fund.<text:s/></text:span><text:span text:style-name="T513_12">Following<text:s/>agreement<text:s/></text:span><text:span text:style-name="T513_13">with</text:span><text:span text:style-name="T513_14"><text:s/>the<text:s/>Finance<text:s/>Business<text:s/>Partner,<text:s/>this<text:s/></text:span><text:span text:style-name="T513_15">was<text:s/>taken<text:s/>from<text:s/>the<text:s/>EMCAF<text:s/>programme<text:s/>budget</text:span><text:span text:style-name="T513_16">,<text:s/>rather<text:s/>than<text:s/>the<text:s/></text:span><text:span text:style-name="T513_17">Private<text:s/>Sector<text:s/>and<text:s/>Capital<text:s/>Markets<text:s/>Department’s<text:s/>administration<text:s/>budgets<text:s/>as<text:s/>previously<text:s/>planned<text:s/>in<text:s/>the<text:s/></text:span><text:span text:style-name="T513_18">B</text:span><text:span text:style-name="T513_19">usiness<text:s/></text:span><text:span text:style-name="T513_20">C</text:span><text:span text:style-name="T513_21">ase</text:span><text:span text:style-name="T513_22">.</text:span></text:p>
        </text:list-item>
        <text:list-item>
          <text:p text:style-name="P514"><text:span text:style-name="T514_1">These</text:span><text:span text:style-name="T514_2"><text:s/>contractual<text:s/>arrangements<text:s/></text:span><text:span text:style-name="T514_3">mean<text:s/>that<text:s/>additional<text:s/>unplanned<text:s/>costs<text:s/>are<text:s/>highly<text:s/>unlikely,<text:s/>representing<text:s/>reliable<text:s/>VfM<text:s/>on<text:s/>costs</text:span><text:span text:style-name="T514_4">.</text:span><text:span text:style-name="T514_5"><text:s/></text:span><text:span text:style-name="T514_6">Also,<text:s/>the<text:s/></text:span><text:span text:style-name="T514_7">programme<text:s/>team<text:s/></text:span><text:span text:style-name="T514_8">has<text:s/>agreed<text:s/>with<text:s/>FCDO’s<text:s/>internal<text:s/>Finance<text:s/>team<text:s/>that<text:s/>an<text:s/>external<text:s/>valuation<text:s/>is<text:s/>not<text:s/>required<text:s/></text:span><text:span text:style-name="T514_9">(as<text:s/>is<text:s/>standard<text:s/>in<text:s/>other<text:s/></text:span><text:span text:style-name="T514_10">financial<text:s/>transaction<text:s/></text:span><text:span text:style-name="T514_11">programmes)<text:s/>as</text:span><text:span text:style-name="T514_12"><text:s/>this<text:s/>is<text:s/></text:span><text:span text:style-name="T514_13">already<text:s/>provided<text:s/>for<text:s/>and</text:span><text:span text:style-name="T514_14"><text:s/>included<text:s/>in<text:s/>the<text:s/>fees<text:s/>and<text:s/>contractual<text:s/>arrangement<text:s/>with<text:s/>EMCAF</text:span></text:p>
        </text:list-item>
        <text:list-item>
          <text:p text:style-name="P515"><text:span text:style-name="T515_1">A<text:s/>fund-of-funds<text:s/>structure<text:s/>requires<text:s/>an<text:s/>additional<text:s/>tier<text:s/>of<text:s/>management<text:s/>fees,<text:s/>drawn<text:s/>from<text:s/>fund<text:s/>capital<text:s/>and<text:s/>returns<text:s/>on<text:s/>investment.</text:span><text:span text:style-name="T515_2"><text:s/>For<text:s/>EMCAF,<text:s/>one<text:s/>is<text:s/>at<text:s/>Fund<text:s/>Manager<text:s/>level,<text:s/>paid<text:s/>to<text:s/>AGI<text:s/>and<text:s/>EIB</text:span><text:span text:style-name="T515_3">,</text:span><text:span text:style-name="T515_4"><text:s/></text:span><text:span text:style-name="T515_5">and<text:s/>the<text:s/>other<text:s/>is<text:s/></text:span><text:span text:style-name="T515_6">when<text:s/>EMCAF<text:s/>invests<text:s/>into<text:s/>Funds</text:span><text:span text:style-name="T515_7">.<text:s/>Following<text:s/>an<text:s/>assessment<text:s/>during<text:s/>the<text:s/>Business<text:s/>Case<text:s/>stage,<text:s/>it<text:s/>was<text:s/>found<text:s/>that<text:s/>other<text:s/>fund-of-fund<text:s/>structures<text:s/>have<text:s/>similar<text:s/>or<text:s/></text:span><text:span text:style-name="T515_8">frequently<text:s/>higher<text:s/>fees.<text:s/>This<text:s/>suggests<text:s/>that<text:s/>EMCAF<text:s/>represents<text:s/>good<text:s/>value<text:s/>for<text:s/>money.</text:span></text:p>
        </text:list-item>
      </text:list>
      <text:p text:style-name="P516"><text:span text:style-name="T516_1">VfM<text:s/>performance</text:span></text:p>
      <text:p text:style-name="P517"><text:span text:style-name="T517_1">The<text:s/>original<text:s/>VfM<text:s/>proposition<text:s/>in<text:s/>the<text:s/></text:span><text:span text:style-name="T517_2">B</text:span><text:span text:style-name="T517_3">usiness<text:s/></text:span><text:span text:style-name="T517_4">C</text:span><text:span text:style-name="T517_5">ase<text:s/></text:span><text:span text:style-name="T517_6">was<text:s/>based<text:s/>on<text:s/>the<text:s/>programme</text:span><text:span text:style-name="T517_7">’</text:span><text:span text:style-name="T517_8">s<text:s/>ability<text:s/>to<text:s/></text:span><text:span text:style-name="T517_9">deliver<text:s/>climate<text:s/>and<text:s/>resilience<text:s/>benefits<text:s/>through<text:s/>a<text:s/>private<text:s/>capital<text:s/>mobilisation<text:s/>approach</text:span><text:span text:style-name="T517_10">.<text:s/>Moreover,<text:s/></text:span><text:span text:style-name="T517_11">value<text:s/>is<text:s/>anticipated<text:s/>through<text:s/>market-shaping<text:s/>effects<text:s/></text:span><text:span text:style-name="T517_12">such<text:s/>as:</text:span></text:p>
      <text:list text:style-name="LS18" xml:id="list41">
        <text:list-item>
          <text:p text:style-name="P518"><text:span text:style-name="T518_1">High-leverage<text:s/>mobilisation<text:s/>of<text:s/>private<text:s/>capital<text:s/>into<text:s/>A&amp;R<text:s/>sectors</text:span><text:span text:style-name="T518_2"><text:s/>and/or<text:s/></text:span><text:span text:style-name="T518_3">geographies<text:s/>with<text:s/>historically<text:s/>weak<text:s/>investment</text:span></text:p>
        </text:list-item>
        <text:list-item>
          <text:p text:style-name="P519"><text:span text:style-name="T519_1">Demonstration<text:s/>effect:<text:s/>proving<text:s/>investible<text:s/>A&amp;R<text:s/>business<text:s/>models</text:span><text:span text:style-name="T519_2"><text:s/>and/or<text:s/></text:span><text:span text:style-name="T519_3">asset<text:s/>classes,<text:s/>helping<text:s/>crowd<text:s/>in<text:s/>follow-on<text:s/>investors</text:span></text:p>
        </text:list-item>
        <text:list-item>
          <text:p text:style-name="P520"><text:span text:style-name="T520_1">Market<text:s/>creation<text:s/>&amp;<text:s/>pipeline<text:s/>development</text:span><text:span text:style-name="T520_2">:<text:s/>building<text:s/>a<text:s/>pipeline<text:s/>of<text:s/>feasible<text:s/>A&amp;R<text:s/>investments</text:span></text:p>
        </text:list-item>
        <text:list-item>
          <text:p text:style-name="P521"><text:span text:style-name="T521_1">Strengthened<text:s/>expertise<text:s/>of<text:s/>new<text:s/>fund<text:s/>managers,<text:s/>business<text:s/>models<text:s/>and<text:s/>financial<text:s/>instruments</text:span></text:p>
        </text:list-item>
      </text:list>
      <text:p text:style-name="P522"/>
      <text:p text:style-name="P523"><text:span text:style-name="T523_1">The<text:s/>Business<text:s/>Case<text:s/>set<text:s/>out</text:span><text:span text:style-name="T523_2"><text:s/>that<text:s/>the<text:s/>investment<text:s/></text:span><text:span text:style-name="T523_3">would</text:span><text:span text:style-name="T523_4"><text:s/>be<text:s/>assessed<text:s/>using<text:s/></text:span><text:span text:style-name="T523_5">the<text:s/></text:span><text:span text:style-name="T523_6">Five<text:s/></text:span><text:span text:style-name="T523_7">Es</text:span><text:span text:style-name="T523_8"><text:s/>framework</text:span><text:span text:style-name="T523_9">.</text:span><text:span text:style-name="T523_10"><text:s/>T</text:span><text:span text:style-name="T523_11">he<text:s/>assessment<text:s/>below<text:s/>indicates<text:s/>good<text:s/>VfM<text:s/>performance,<text:s/>although<text:s/>the<text:s/></text:span><text:span text:style-name="T523_12">programme<text:s/>is<text:s/></text:span><text:span text:style-name="T523_13">still<text:s/>early<text:s/>in<text:s/>implementation<text:s/>and<text:s/>therefore</text:span><text:span text:style-name="T523_14"><text:s/>not<text:s/>yet<text:s/></text:span><text:span text:style-name="T523_15">at<text:s/>the<text:s/>stage</text:span><text:span text:style-name="T523_16"><text:s/>to</text:span><text:span text:style-name="T523_17"><text:s/></text:span><text:span text:style-name="T523_18">fully<text:s/>evaluate<text:s/></text:span><text:span text:style-name="T523_19">effectiveness<text:s/></text:span><text:span text:style-name="T523_20">or<text:s/>c</text:span><text:span text:style-name="T523_21">ost<text:s/>effectiveness</text:span><text:span text:style-name="T523_22">.<text:s text:c="2"/></text:span></text:p>
      <text:p text:style-name="P524"/>
      <text:p text:style-name="P525"><text:span text:style-name="T525_1">Economy</text:span><text:span text:style-name="T525_2">:</text:span></text:p>
      <text:p text:style-name="P526"><text:span text:style-name="T526_1">This<text:s/>AR<text:s/>period<text:s/>included<text:s/>a<text:s/>disbursement<text:s/>of<text:s/></text:span><text:span text:style-name="T526_2">EUR</text:span><text:span text:style-name="T526_3"><text:s/></text:span><text:span text:style-name="T526_4">1</text:span><text:span text:style-name="T526_5">m</text:span><text:span text:style-name="T526_6"><text:s/>to<text:s/>EMCA</text:span><text:span text:style-name="T526_7">F</text:span><text:span text:style-name="T526_8">,<text:s/></text:span><text:span text:style-name="T526_9">raising<text:s/></text:span><text:span text:style-name="T526_10">the</text:span><text:span text:style-name="T526_11"><text:s/>total<text:s/>to<text:s/>EUR</text:span><text:span text:style-name="T526_12"><text:s/></text:span><text:span text:style-name="T526_13">3.8</text:span><text:span text:style-name="T526_14">m</text:span><text:span text:style-name="T526_15"><text:s/>(roughly<text:s/>a<text:s/>third<text:s/>of<text:s/>FCDO’s<text:s/>total<text:s/>commitment)</text:span><text:span text:style-name="T526_16">,<text:s/>with<text:s/>a<text:s/>further<text:s/>EUR</text:span><text:span text:style-name="T526_17"><text:s/></text:span><text:span text:style-name="T526_18">1.75</text:span><text:span text:style-name="T526_19">m<text:s/></text:span><text:span text:style-name="T526_20">expected<text:s/>within<text:s/>FY<text:s/>25-</text:span><text:span text:style-name="T526_21">26.<text:s/></text:span><text:span text:style-name="T526_22">There<text:s/>is<text:s/>also<text:s/>an<text:s/>additional<text:s/>MEL<text:s/>budget<text:s/>of<text:s/>£200k,<text:s/>which<text:s/>is<text:s/>expected<text:s/>to<text:s/>begin<text:s/>in<text:s/>the<text:s/>next<text:s/>AR<text:s/>period<text:s/>following<text:s/>this<text:s/>one</text:span><text:span text:style-name="T526_23">.</text:span><text:span text:style-name="T526_24"><text:s/></text:span><text:span text:style-name="T526_25">T</text:span><text:span text:style-name="T526_26">his<text:s/>timeline</text:span><text:span text:style-name="T526_27"><text:s/>and<text:s/>cost</text:span><text:span text:style-name="T526_28">s</text:span><text:span text:style-name="T526_29"><text:s/>align<text:s/>with<text:s/>expectations<text:s/>set<text:s/>out</text:span><text:span text:style-name="T526_30"><text:s/></text:span><text:span text:style-name="T526_31">in<text:s/>the<text:s/></text:span><text:span text:style-name="T526_32">Business<text:s/>Case</text:span><text:span text:style-name="T526_33"><text:s/></text:span><text:span text:style-name="T526_34">(Page<text:s/>14)</text:span><text:span text:style-name="T526_35">.</text:span></text:p>
      <text:p text:style-name="P527"/>
      <text:p text:style-name="P528"><text:span text:style-name="T528_1">Efficiency</text:span></text:p>
      <text:p text:style-name="P529"><text:span text:style-name="T529_1">EMCAF’s<text:s/>f</text:span><text:span text:style-name="T529_2">und-of-fund</text:span><text:span text:style-name="T529_3"><text:s/>structure<text:s/></text:span><text:span text:style-name="T529_4">has,<text:s/>so<text:s/>far,<text:s/>proven<text:s/>to<text:s/></text:span><text:span text:style-name="T529_5">be<text:s/>good<text:s/></text:span><text:span text:style-name="T529_6">VfM</text:span><text:span text:style-name="T529_7"><text:s/>and<text:s/></text:span><text:span text:style-name="T529_8">EMCAF<text:s/>is</text:span><text:span text:style-name="T529_9"><text:s/>delivering<text:s/></text:span><text:span text:style-name="T529_10">across<text:s/>the</text:span><text:span text:style-name="T529_11"><text:s/></text:span><text:span text:style-name="T529_12">O</text:span><text:span text:style-name="T529_13">utputs</text:span><text:span text:style-name="T529_14"><text:s/>overall</text:span><text:span text:style-name="T529_15">,<text:s/>with<text:s/></text:span><text:span text:style-name="T529_16">EMCAF<text:s/>scoring<text:s/>an<text:s/>‘A’<text:s/>in<text:s/>this<text:s/>AR</text:span><text:span text:style-name="T529_17"><text:s/>whilst<text:s/>costs<text:s/>are<text:s/>as<text:s/>envisioned</text:span><text:span text:style-name="T529_18">.<text:s/></text:span><text:span text:style-name="T529_19">O</text:span><text:span text:style-name="T529_20">utput</text:span><text:span text:style-name="T529_21">s</text:span><text:span text:style-name="T529_22"><text:s/>1</text:span><text:span text:style-name="T529_23"><text:s/>and<text:s/>2</text:span><text:span text:style-name="T529_24"><text:s/>for<text:s/>example</text:span><text:span text:style-name="T529_25"><text:s/>both</text:span><text:span text:style-name="T529_26"><text:s/>achieved<text:s/>an<text:s/>‘A</text:span><text:span text:style-name="T529_27">’<text:s/>score<text:s/>in<text:s/>increasing<text:s/>financial<text:s/>flows<text:s/>into<text:s/>A&amp;R<text:s/></text:span><text:span text:style-name="T529_28">in<text:s/>EMDEs</text:span><text:span text:style-name="T529_29"><text:s/>and<text:s/></text:span><text:span text:style-name="T529_30">increasing<text:s/>the<text:s/>social<text:s/>impact<text:s/>of<text:s/>funds/companies<text:s/>respectively.<text:s/>Almost<text:s/>all<text:s/>have<text:s/>met<text:s/>or<text:s/>exceeded<text:s/>expectations<text:s/></text:span><text:span text:style-name="T529_31">with<text:s/></text:span><text:span text:style-name="T529_32">only<text:s/></text:span><text:span text:style-name="T529_33">one<text:s/>partially<text:s/>not<text:s/>meeting<text:s/>expectation<text:s/>(1.3:<text:s/>Number<text:s/>of<text:s/>A&amp;R<text:s/>Portfolio<text:s/>Companies<text:s/>supported<text:s/>by<text:s/>EMCAF)</text:span><text:span text:style-name="T529_34">.</text:span><text:span text:style-name="T529_35"><text:s/></text:span><text:span text:style-name="T529_36"><text:s/></text:span><text:span text:style-name="T529_37">Output<text:s/>3<text:s/>is<text:s/>a<text:s/>new<text:s/></text:span><text:span text:style-name="T529_38">o</text:span><text:span text:style-name="T529_39">utput<text:s/>and<text:s/>despite<text:s/>being<text:s/></text:span><text:span text:style-name="T529_40">below<text:s/>targe</text:span><text:span text:style-name="T529_41">t</text:span><text:span text:style-name="T529_42">s</text:span><text:span text:style-name="T529_43">,<text:s/></text:span><text:span text:style-name="T529_44">following<text:s/>discussions</text:span><text:span text:style-name="T529_45"><text:s/>with<text:s/>AGI</text:span><text:span text:style-name="T529_46">,<text:s/></text:span><text:span text:style-name="T529_47">it<text:s/>is<text:s/>expected</text:span><text:span text:style-name="T529_48"><text:s/></text:span><text:span text:style-name="T529_49">that</text:span><text:span text:style-name="T529_50"><text:s/>this<text:s/>la</text:span><text:span text:style-name="T529_51">g<text:s/></text:span><text:span text:style-name="T529_52">will</text:span><text:span text:style-name="T529_53"><text:s/></text:span><text:span text:style-name="T529_54">ca</text:span><text:span text:style-name="T529_55">tch</text:span><text:span text:style-name="T529_56"><text:s/>up<text:s/></text:span><text:span text:style-name="T529_57">once<text:s/>EMCAF’s</text:span><text:span text:style-name="T529_58"><text:s/>investment<text:s/>phase<text:s/></text:span><text:span text:style-name="T529_59">culminates<text:s/></text:span><text:span text:style-name="T529_60">by</text:span><text:span text:style-name="T529_61"><text:s/>end</text:span><text:span text:style-name="T529_62">-</text:span><text:span text:style-name="T529_63">2026</text:span><text:span text:style-name="T529_64"><text:s/></text:span><text:span text:style-name="T529_65">and,<text:s/>importantly,<text:s/>the<text:s/>investment<text:s/>periods<text:s/>of<text:s/>respective<text:s/>Portfolio<text:s/>Funds<text:s/>culminate</text:span><text:span text:style-name="T529_66">.<text:s/></text:span><text:span text:style-name="T529_67">The<text:s/></text:span><text:span text:style-name="T529_68">programme<text:s/>team<text:s/></text:span><text:span text:style-name="T529_69">will<text:s/>monitor<text:s/>this<text:s/></text:span><text:span text:style-name="T529_70">in</text:span><text:span text:style-name="T529_71"><text:s/>the<text:s/>next<text:s/>AR<text:s/>period<text:s/>through<text:s/>regular<text:s/></text:span><text:span text:style-name="T529_72">engagement</text:span><text:span text:style-name="T529_73"><text:s/>with<text:s/>AGI</text:span><text:span text:style-name="T529_74">.<text:s/></text:span></text:p>
      <text:p text:style-name="P530"/>
      <text:p text:style-name="P531"><text:span text:style-name="T531_1">EMCAF’s<text:s/>pace<text:s/>of<text:s/>commitments<text:s/>i</text:span><text:span text:style-name="T531_2">nto<text:s/>Funds</text:span><text:span text:style-name="T531_3"><text:s/>generally<text:s/>and<text:s/>into<text:s/>A&amp;R<text:s/>funds<text:s/>and<text:s/>companies<text:s/>is</text:span><text:span text:style-name="T531_4"><text:s/>strong</text:span><text:span text:style-name="T531_5"><text:s/>and<text:s/>above<text:s/>targets,<text:s/></text:span><text:span text:style-name="T531_6">although<text:s/>the<text:s/></text:span><text:span text:style-name="T531_7">volume<text:s/>deployed<text:s/>through<text:s/>capital<text:s/>calls<text:s/>is<text:s/>below<text:s/>target<text:s/>(Output<text:s/>3.4).</text:span><text:span text:style-name="T531_8"><text:s/></text:span><text:span text:style-name="T531_9"><text:s/>AGI<text:s/></text:span><text:span text:style-name="T531_10">have<text:s/></text:span><text:span text:style-name="T531_11">rais</text:span><text:span text:style-name="T531_12">ed</text:span><text:span text:style-name="T531_13"><text:s/>at<text:s/>the<text:s/>LPAC<text:s/>in<text:s/>November<text:s/>and<text:s/>in<text:s/>other<text:s/>bilateral<text:s/>meetings,<text:s/>that<text:s/>they<text:s/>are<text:s/></text:span><text:span text:style-name="T531_14">actively<text:s/></text:span><text:span text:style-name="T531_15">encouraging<text:s/>their<text:s/>investees<text:s/>to<text:s/>deploy</text:span><text:span text:style-name="T531_16"><text:s/>more</text:span><text:span text:style-name="T531_17"><text:s/>but<text:s/></text:span><text:span text:style-name="T531_18">they<text:s/></text:span><text:span text:style-name="T531_19">have<text:s/>limited<text:s/>influence<text:s/>in<text:s/>investment<text:s/>decisions.</text:span><text:span text:style-name="T531_20"><text:s/>Overall,<text:s/>E</text:span><text:span text:style-name="T531_21">MCAF’s<text:s/>investment<text:s/>decisions<text:s/>are<text:s/></text:span><text:span text:style-name="T531_22">broadly</text:span><text:span text:style-name="T531_23"><text:s/>in<text:s/>line<text:s/>with<text:s/>FCDO<text:s/>objectives<text:s/>of<text:s/>increasing<text:s/>financial<text:s/>flows<text:s/>and<text:s/>mobilisation<text:s/></text:span><text:span text:style-name="T531_24">of<text:s/></text:span><text:span text:style-name="T531_25">private<text:s/>capital</text:span><text:span text:style-name="T531_26"><text:s/>into<text:s/>A&amp;R<text:s/>in<text:s/>EMDEs</text:span><text:span text:style-name="T531_27">,<text:s/>whilst<text:s/>the<text:s/>specifics<text:s/>of<text:s/>project-level<text:s/>investments<text:s/>will<text:s/>be<text:s/>explored<text:s/>in<text:s/>greater<text:s/>detail<text:s/>through<text:s/>the<text:s/>forthcoming<text:s/>MEL</text:span><text:span text:style-name="T531_28">.</text:span></text:p>
      <text:p text:style-name="P532"/>
      <text:p text:style-name="P533"><text:span text:style-name="T533_1">Effectiveness</text:span></text:p>
      <text:p text:style-name="P534"><text:span text:style-name="T534_1">Overall,<text:s/>p</text:span><text:span text:style-name="T534_2">rogress<text:s/>on<text:s/></text:span><text:span text:style-name="T534_3">outputs</text:span><text:span text:style-name="T534_4"><text:s/>overall</text:span><text:span text:style-name="T534_5"><text:s/></text:span><text:span text:style-name="T534_6">is</text:span><text:span text:style-name="T534_7"><text:s/></text:span><text:span text:style-name="T534_8">positive<text:s/>and<text:s/>should<text:s/>be</text:span><text:span text:style-name="T534_9"><text:s/>having<text:s/>the<text:s/>intended<text:s/></text:span><text:span text:style-name="T534_10">effect<text:s/>on<text:s/>the<text:s/></text:span><text:span text:style-name="T534_11">two<text:s/></text:span><text:span text:style-name="T534_12">FCDO<text:s/>objective</text:span><text:span text:style-name="T534_13">s</text:span><text:span text:style-name="T534_14">,</text:span><text:span text:style-name="T534_15"><text:s/></text:span><text:span text:style-name="T534_16">although<text:s/>it<text:s/>is<text:s/>still<text:s/>too<text:s/>early<text:s/>in<text:s/>EMCAF’s<text:s/>lifetime<text:s/>to<text:s/>see<text:s/>the<text:s/>full<text:s/>effects</text:span><text:span text:style-name="T534_17"><text:s/>and<text:s/>there<text:s/>are<text:s/>some<text:s/>lags<text:s/>in<text:s/>achievement<text:s/>of<text:s/>outcomes</text:span><text:span text:style-name="T534_18">.</text:span><text:span text:style-name="T534_19"><text:s/></text:span><text:span text:style-name="T534_20">Programme<text:s/>outputs<text:s/>are<text:s/>enabling<text:s/>mechanisms<text:s/>that<text:s/>collectively<text:s/>deliver<text:s/>programme<text:s/>outcomes<text:s/>of<text:s/>investment<text:s/>and<text:s/>capital<text:s/>mobilisation<text:s/>into<text:s/>A&amp;R<text:s/>in<text:s/>EMDEs.</text:span><text:span text:style-name="T534_21"><text:s/></text:span><text:span text:style-name="T534_22">For<text:s/>example,<text:s/></text:span><text:span text:style-name="T534_23">the<text:s/>volume<text:s/>of<text:s/>capital<text:s/>committed</text:span><text:span text:style-name="T534_24"><text:s/>and<text:s/>invested</text:span><text:span text:style-name="T534_25"><text:s/>by<text:s/>EMCAF<text:s/>into</text:span><text:span text:style-name="T534_26"><text:s/>A&amp;R</text:span><text:span text:style-name="T534_27"><text:s/>funds<text:s/>(</text:span><text:span text:style-name="T534_28">1.1<text:s/>and<text:s/>1.4</text:span><text:span text:style-name="T534_29">)</text:span><text:span text:style-name="T534_30"><text:s/>track<text:s/>capital<text:s/>allocation<text:s/>and<text:s/>portfolio<text:s/>composition</text:span><text:span text:style-name="T534_31">,</text:span><text:span text:style-name="T534_32"><text:s/></text:span><text:span text:style-name="T534_33">which</text:span><text:span text:style-name="T534_34"><text:s/></text:span><text:span text:style-name="T534_35">determin</text:span><text:span text:style-name="T534_36">e</text:span><text:span text:style-name="T534_37"><text:s/>the<text:s/>scale</text:span><text:span text:style-name="T534_38"><text:s/>of<text:s/>A&amp;R<text:s/></text:span><text:span text:style-name="T534_39">investments<text:s/>downstream.</text:span><text:span text:style-name="T534_40"><text:s/></text:span><text:span text:style-name="T534_41">Performance<text:s/>on<text:s/>this<text:s/>target<text:s/>is<text:s/>influenced<text:s/>by<text:s/>market</text:span><text:span text:style-name="T534_42">‑</text:span><text:span text:style-name="T534_43">standard<text:s/>use<text:s/>of<text:s/>short</text:span><text:span text:style-name="T534_44">‑</text:span><text:span text:style-name="T534_45">term<text:s/>funding<text:s/>facilities<text:s/>by<text:s/>investee<text:s/>funds,<text:s/>which<text:s/>delays<text:s/>capital<text:s/>calls,<text:s/>and<text:s/>a<text:s/>slower</text:span><text:span text:style-name="T534_46">‑</text:span><text:span text:style-name="T534_47">than</text:span><text:span text:style-name="T534_48">‑</text:span><text:span text:style-name="T534_49">expected<text:s/>investment<text:s/>pace<text:s/>at<text:s/>some<text:s/>funds<text:s/>due<text:s/>to<text:s/>macroeconomic<text:s/>conditions<text:s/>in<text:s/>their<text:s/>target<text:s/>markets.</text:span><text:span text:style-name="T534_50"><text:s/>T</text:span><text:span text:style-name="T534_51">he<text:s/></text:span><text:span text:style-name="T534_52">programme<text:s/>team<text:s/></text:span><text:span text:style-name="T534_53">will<text:s/>press<text:s/>AGI<text:s/>on<text:s/>this<text:s/>and<text:s/>seek<text:s/>clarification<text:s/>on<text:s/>what<text:s/>measures<text:s/>they<text:s/>have<text:s/>taken<text:s/>to<text:s/></text:span><text:span text:style-name="T534_54">improve<text:s/>this</text:span><text:span text:style-name="T534_55"><text:s/>and<text:s/>their<text:s/>plans/expectations<text:s/>on<text:s/>meeting<text:s/>future<text:s/>and<text:s/>lifetime<text:s/>targets.</text:span></text:p>
      <text:p text:style-name="P535"/>
      <text:p text:style-name="P536"><text:span text:style-name="T536_1">Another<text:s/>example<text:s/></text:span><text:span text:style-name="T536_2">is<text:s/>that<text:s/>EMCAF’s<text:s/>performance<text:s/>against<text:s/>outputs<text:s/></text:span><text:span text:style-name="T536_3">generate</text:span><text:span text:style-name="T536_4">s</text:span><text:span text:style-name="T536_5"><text:s/>insights<text:s/>and<text:s/>lessons<text:s/>learned<text:s/>on<text:s/>A&amp;R<text:s/>investment<text:s/>and<text:s/>capital<text:s/>mobilisation<text:s/>which<text:s/>can<text:s/>be<text:s/>applied<text:s/></text:span><text:span text:style-name="T536_6">under</text:span><text:span text:style-name="T536_7"><text:s/>Outcome<text:s/>1<text:s/>(Number<text:s/>of<text:s/>public<text:s/>disclosure<text:s/>events<text:s/>carried<text:s/>out<text:s/>to<text:s/>enable<text:s/>development<text:s/>of<text:s/>markets<text:s/>for<text:s/>investment<text:s/>in<text:s/>A&amp;R<text:s/>and<text:s/>nature),<text:s/>which<text:s/>currently<text:s/>exceeds<text:s/>this<text:s/>year’s<text:s/>AR<text:s/>target.<text:s/>These<text:s/>insight<text:s/>and<text:s/>lessons<text:s/>learned<text:s/>from<text:s/>EMCAF’s<text:s/>A&amp;R<text:s/>investments<text:s/>can<text:s/>be<text:s/>shared<text:s/>into<text:s/>the<text:s/>broader<text:s/>industry<text:s/>and<text:s/>to<text:s/>FCDO<text:s/>colleagues.<text:s/></text:span><text:span text:style-name="T536_8">Th</text:span><text:span text:style-name="T536_9">ese<text:s/>insights<text:s/>can<text:s/>inform<text:s/>private<text:s/>investors<text:s/>on<text:s/>the<text:s/>commercial<text:s/>viability<text:s/>of<text:s/>A&amp;R<text:s/>investment<text:s/>in<text:s/>A&amp;R,<text:s/>and<text:s/>public<text:s/>investors<text:s/>is<text:s/>how<text:s/>they<text:s/>can<text:s/></text:span><text:span text:style-name="T536_10">mobilise</text:span><text:span text:style-name="T536_11"><text:s/>private<text:s/>capital<text:s/>through<text:s/>the<text:s/>effective<text:s/>use<text:s/>of<text:s/>public<text:s/>money.<text:s/></text:span></text:p>
      <text:p text:style-name="P537"/>
      <text:p text:style-name="P538"><text:span text:style-name="T538_1">Due<text:s/>to<text:s/>unavailability<text:s/>of<text:s/>data,<text:s/>it<text:s/>is<text:s/>unclear<text:s/>how<text:s/>outputs<text:s/>and<text:s/>outcomes<text:s/>are<text:s/>impacting<text:s/>Impact<text:s/>1<text:s/>(Number<text:s/>of<text:s/>people<text:s/>supported<text:s/>to<text:s/>better<text:s/>adapt<text:s/>to<text:s/>the<text:s/>effects<text:s/>of<text:s/>climate<text:s/>change),<text:s/>but<text:s/>data<text:s/>will<text:s/>be<text:s/>available<text:s/>for<text:s/>the<text:s/>next<text:s/>AR.<text:s/></text:span><text:span text:style-name="T538_2">Also,<text:s/>broader<text:s/>linkages<text:s/>to<text:s/>the<text:s/>ToC<text:s/></text:span><text:span text:style-name="T538_3">will<text:s/>be<text:s/>addressed<text:s/>in<text:s/>the<text:s/>next<text:s/></text:span><text:span text:style-name="T538_4">AR<text:s/>period<text:s/>following<text:s/></text:span><text:span text:style-name="T538_5">Recommendation<text:s/>1<text:s/></text:span><text:span text:style-name="T538_6">-</text:span><text:span text:style-name="T538_7"><text:s/>for<text:s/>the<text:s/>MEL<text:s/>project<text:s/>to</text:span><text:span text:style-name="T538_8"><text:s/>deliver<text:s/>recommendations<text:s/>of<text:s/>EMCAF’s<text:s/>Logframe<text:s/>and<text:s/>ToC</text:span><text:span text:style-name="T538_9">.<text:s/>Linkages<text:s/>between<text:s/>O</text:span><text:span text:style-name="T538_10">utputs</text:span><text:span text:style-name="T538_11">,<text:s/>the<text:s/>Logframe<text:s/>and<text:s/>the</text:span><text:span text:style-name="T538_12"><text:s/>ToC<text:s/>will<text:s/>be<text:s/>evaluated<text:s/>with<text:s/>recommendations<text:s/>made</text:span><text:span text:style-name="T538_13">.</text:span><text:span text:style-name="T538_14"><text:s/></text:span><text:span text:style-name="T538_15">For<text:s/>example,<text:s/></text:span><text:span text:style-name="T538_16">total<text:s/>private<text:s/>financial<text:s/>flows<text:s/></text:span><text:span text:style-name="T538_17">in</text:span><text:span text:style-name="T538_18">to<text:s/>A&amp;R<text:s/>in<text:s/>EMDEs</text:span><text:span text:style-name="T538_19"><text:s/></text:span><text:span text:style-name="T538_20">disaggregated<text:s/>by</text:span><text:span text:style-name="T538_21"><text:s/>sector<text:s/>and<text:s/>geography<text:s/>could<text:s/>provide<text:s/>valuable<text:s/>insights<text:s/>into<text:s/>how<text:s/>EMCAF’s<text:s/>performance<text:s/>on<text:s/>meeting<text:s/>targets<text:s/>effects<text:s/>the<text:s/></text:span><text:span text:style-name="T538_22">wider<text:s/>industry</text:span><text:span text:style-name="T538_23">.</text:span></text:p>
      <text:p text:style-name="P539"/>
      <text:p text:style-name="P540"><text:span text:style-name="T540_1">C</text:span><text:span text:style-name="T540_2">ost<text:s/>ef</text:span><text:span text:style-name="T540_3">f</text:span><text:span text:style-name="T540_4">ectiveness</text:span></text:p>
      <text:p text:style-name="P541"><text:span text:style-name="T541_1">For<text:s/>a<text:s/>relatively<text:s/>small<text:s/>sum<text:s/>of<text:s/>money<text:s/>(£9m</text:span><text:span text:style-name="T541_2"><text:s/>or<text:s/>EUR<text:s/>equivalent</text:span><text:span text:style-name="T541_3">)<text:s/>and<text:s/>small<text:s/>share<text:s/>as<text:s/>junior<text:s/>equity<text:s/>investor<text:s/>into<text:s/>EMCAF<text:s/>(2.25%),<text:s/>FCDO<text:s/>has</text:span><text:span text:style-name="T541_4"><text:s/></text:span><text:span text:style-name="T541_5">strong<text:s/>influencing<text:s/>power</text:span><text:span text:style-name="T541_6">,<text:s/>through<text:s/>leveraging:</text:span></text:p>
      <text:list text:style-name="LS15" xml:id="list45">
        <text:list-item>
          <text:p text:style-name="P542"><text:span text:style-name="T542_1">access<text:s/>to<text:s/>a<text:s/>significantly<text:s/>larger<text:s/>pool<text:s/>of<text:s/>private<text:s/>capital</text:span></text:p>
        </text:list-item>
        <text:list-item>
          <text:p text:style-name="P543"><text:span text:style-name="T543_1">influence<text:s/>over<text:s/>fund</text:span><text:span text:style-name="T543_2">‑</text:span><text:span text:style-name="T543_3">level<text:s/>investment<text:s/>strategies<text:s/>and<text:s/>standards<text:s/>that<text:s/>shape<text:s/>downstream<text:s/>climate<text:s/>outcomes</text:span></text:p>
        </text:list-item>
        <text:list-item>
          <text:p text:style-name="P544"><text:span text:style-name="T544_1">Learnings<text:s/>and<text:s/>policy</text:span><text:span text:style-name="T544_2">‑</text:span><text:span text:style-name="T544_3">relevant<text:s/>insights<text:s/>on<text:s/>blended<text:s/>finance<text:s/>for<text:s/>A&amp;R<text:s/>that<text:s/>can<text:s/>be<text:s/>applied<text:s/>beyond<text:s/>EMCAF</text:span></text:p>
        </text:list-item>
      </text:list>
      <text:p text:style-name="P545"/>
      <text:p text:style-name="P546"><text:span text:style-name="T546_1">As<text:s/></text:span><text:span text:style-name="T546_2">EMCAF</text:span><text:span text:style-name="T546_3"><text:s/>itself<text:s/>and<text:s/>its<text:s/>Portfolio<text:s/>Funds</text:span><text:span text:style-name="T546_4"><text:s/></text:span><text:span text:style-name="T546_5">are</text:span><text:span text:style-name="T546_6"><text:s/>still<text:s/>in<text:s/>in<text:s/>investment<text:s/>phase</text:span><text:span text:style-name="T546_7">,</text:span><text:span text:style-name="T546_8"><text:s/>it<text:s/>is<text:s/></text:span><text:span text:style-name="T546_9">too<text:s/>early<text:s/>to<text:s/>undertake<text:s/>robust<text:s/>quantitative<text:s/>cost</text:span><text:span text:style-name="T546_10">-</text:span><text:span text:style-name="T546_11">effectiveness<text:s/>analys</text:span><text:span text:style-name="T546_12">e</text:span><text:span text:style-name="T546_13">s</text:span><text:span text:style-name="T546_14">,<text:s/>such<text:s/>as<text:s/></text:span><text:span text:style-name="T546_15">the<text:s/></text:span><text:span text:style-name="T546_16">cost<text:s/>per<text:s/>impact<text:s/>achieved</text:span><text:span text:style-name="T546_17">.</text:span><text:span text:style-name="T546_18"><text:s/>A<text:s/>more<text:s/>rigorous<text:s/>quantitative<text:s/>assessment<text:s/>of<text:s/>cost<text:s/>effectiveness<text:s/></text:span><text:span text:style-name="T546_19">may</text:span><text:span text:style-name="T546_20"><text:s/>be<text:s/>feasible<text:s/>in<text:s/>later<text:s/>AR<text:s/>cycles<text:s/>once<text:s/>investments<text:s/>are<text:s/>further<text:s/>deployed<text:s/>and<text:s/>outcomes<text:s/>can<text:s/>be<text:s/>more<text:s/>reliably<text:s/>measured</text:span><text:span text:style-name="T546_21">,<text:s/>although<text:s/>the<text:s/>MEL<text:s/>project<text:s/>will<text:s/>advise<text:s/>on<text:s/>this</text:span></text:p>
      <text:p text:style-name="P547"/>
      <text:p text:style-name="P548"><text:span text:style-name="T548_1">Equity</text:span></text:p>
      <text:p text:style-name="P549"><text:span text:style-name="T549_1">EMCAF<text:s/>has<text:s/>adopted<text:s/>EIB’s<text:s/>expertise<text:s/>and<text:s/>processes<text:s/>for<text:s/></text:span><text:span text:style-name="T549_2">E&amp;S</text:span><text:span text:style-name="T549_3"><text:s/>which<text:s/>w</text:span><text:span text:style-name="T549_4">ere</text:span><text:span text:style-name="T549_5"><text:s/>reviewed<text:s/>in<text:s/>a</text:span><text:span text:style-name="T549_6"><text:s/></text:span><text:span text:style-name="T549_7">due</text:span><text:span text:style-name="T549_8"><text:s/>diligence<text:s/>assessment</text:span><text:span text:style-name="T549_9"><text:s/>in<text:s/>the<text:s/>last<text:s/>AR<text:s/>period</text:span><text:span text:style-name="T549_10">.<text:s/>The<text:s/>objective<text:s/>of<text:s/>this<text:s/>review<text:s/>was<text:s/>not<text:s/>to<text:s/>replicate<text:s/>the<text:s/>original<text:s/>investment<text:s/>due<text:s/>diligence,<text:s/>but<text:s/>to<text:s/>assess<text:s/>whether<text:s/>EMCAF<text:s/>had<text:s/>appropriately<text:s/>embedded,<text:s/>operationalised,<text:s/>and<text:s/>was<text:s/>applying<text:s/>the<text:s/>E&amp;S<text:s/>frameworks<text:s/>and<text:s/>processes<text:s/>it<text:s/>committed<text:s/>to<text:s/>at<text:s/>investment<text:s/>stage,<text:s/>as<text:s/>the<text:s/>fund<text:s/>transitioned<text:s/>into<text:s/>active<text:s/>deployment.<text:s/></text:span><text:span text:style-name="T549_11">The<text:s/>review<text:s/>confirmed<text:s/>that<text:s/>EMCAF<text:s/>has<text:s/>strong<text:s/>commitments<text:s/>on<text:s/>gender<text:s/>equality,<text:s/>including<text:s/>alignment<text:s/>with<text:s/>recognised<text:s/>initiatives<text:s/>such<text:s/>as<text:s/>the<text:s/>2X<text:s/>Challenge.<text:s/>These<text:s/>commitments<text:s/>are<text:s/>reflected<text:s/>in<text:s/>EMCAF’s<text:s/>fund<text:s/>selection<text:s/>criteria<text:s/>and<text:s/>engagement<text:s/>with<text:s/>fund<text:s/>managers,<text:s/>providing<text:s/>confidence<text:s/>that<text:s/>gender</text:span><text:span text:style-name="T549_12"><text:s/></text:span><text:span text:style-name="T549_13">considerations<text:s/>are<text:s/>being<text:s/>integrated<text:s/>into<text:s/>investment<text:s/>strategies<text:s/>and<text:s/>monitoring<text:s/>frameworks<text:s/>across<text:s/>the<text:s/>portfolio.</text:span></text:p>
      <text:p text:style-name="P550"/>
      <text:p text:style-name="P551"><text:span text:style-name="T551_1">Gender<text:s/></text:span><text:span text:style-name="T551_2">equality</text:span><text:span text:style-name="T551_3"><text:s/>account</text:span><text:span text:style-name="T551_4">s</text:span><text:span text:style-name="T551_5"><text:s/>for<text:s/>half<text:s/>of<text:s/>Output<text:s/>2</text:span><text:span text:style-name="T551_6">,<text:s/>which<text:s/>is<text:s/>weighted</text:span><text:span text:style-name="T551_7"><text:s/>25%</text:span><text:span text:style-name="T551_8">,<text:s/>and<text:s/>disability<text:s/>accounts<text:s/>for<text:s/>the<text:s/>other<text:s/>half</text:span><text:span text:style-name="T551_9">.<text:s/>This<text:s/>tracks<text:s/>the<text:s/>number<text:s/>of<text:s/>funds<text:s/>who<text:s/>report<text:s/>to<text:s/>EMCAF<text:s/>disaggregated<text:s/>data<text:s/>on<text:s/>disability<text:s/>indicators<text:s/>but<text:s/>does<text:s/>not<text:s/>include<text:s/></text:span><text:span text:style-name="T551_10">any<text:s/>targets<text:s/>for<text:s/>employing<text:s/>disabled<text:s/>people</text:span><text:span text:style-name="T551_11">.</text:span><text:span text:style-name="T551_12"><text:s/>The<text:s/>25%</text:span><text:span text:style-name="T551_13"><text:s/>weighting<text:s/>incentivises<text:s/>EMCAF<text:s/>in<text:s/>making<text:s/>investment</text:span><text:span text:style-name="T551_14">s</text:span><text:span text:style-name="T551_15"><text:s/></text:span><text:span text:style-name="T551_16">into<text:s/>funds<text:s/>which</text:span><text:span text:style-name="T551_17"><text:s/>align</text:span><text:span text:style-name="T551_18"><text:s/>with<text:s/>gender<text:s/></text:span><text:span text:style-name="T551_19">equality<text:s/></text:span><text:span text:style-name="T551_20">and<text:s/>disability<text:s/>reporting,<text:s/></text:span><text:span text:style-name="T551_21">and<text:s/>its<text:s/>experience<text:s/>can<text:s/>be<text:s/>used<text:s/>in<text:s/>subsequent<text:s/>private<text:s/>sector<text:s/>engagement,<text:s/>policy<text:s/>advice<text:s/>and<text:s/></text:span><text:span text:style-name="T551_22">informing</text:span><text:span text:style-name="T551_23"><text:s/>future<text:s/>FCDO<text:s/>programming.<text:s/></text:span><text:span text:style-name="T551_24">Despite<text:s/>not<text:s/>being<text:s/>a<text:s/>gender-<text:s/>or<text:s/>disability-focussed<text:s/>programme,<text:s/>t</text:span><text:span text:style-name="T551_25">he<text:s/>recent<text:s/></text:span><text:span text:style-name="T551_26">Gender<text:s/>Equal</text:span><text:span text:style-name="T551_27">ities<text:s/>Action<text:s/>Plan<text:s/></text:span><text:span text:style-name="T551_28">GEAP</text:span><text:span text:style-name="T551_29"><text:s/>scored<text:s/>EMCAF<text:s/>a<text:s/>‘1’<text:s/></text:span><text:span text:style-name="T551_30">signalling<text:s/>that<text:s/>gender<text:s/>and<text:s/>equalities<text:s/>is<text:s/>a<text:s/>significant</text:span><text:span text:style-name="T551_31">,<text:s/>but<text:s/>not<text:s/>princip</text:span><text:span text:style-name="T551_32">al,</text:span><text:span text:style-name="T551_33"><text:s/>objective</text:span><text:span text:style-name="T551_34">.<text:s/>EMCAF<text:s/>is<text:s/>also<text:s/></text:span><text:span text:style-name="T551_35">bound<text:s/>by<text:s/>the<text:s/>International<text:s/>Development<text:s/>(Gender<text:s/>Equality)<text:s/>Act,<text:s/>requiring<text:s/>it<text:s/>to<text:s/>meaningfully<text:s/>consider<text:s/>how<text:s/>it<text:s/>will<text:s/>contribute<text:s/>to<text:s/>reducing<text:s/>gender<text:s/>inequality</text:span><text:span text:style-name="T551_36"><text:s/>and<text:s/></text:span><text:span text:style-name="T551_37">EMCAF’s<text:s/>E&amp;S<text:s/>Management<text:s/>System<text:s/>commits<text:s/>to<text:s/>the<text:s/>following:<text:s/></text:span></text:p>
      <text:p text:style-name="P552"/>
      <text:list text:style-name="LS6" xml:id="list48">
        <text:list-item>
          <text:p text:style-name="P553"><text:span text:style-name="T553_1">Invest<text:s/>in<text:s/>Target<text:s/>Funds<text:s/>which<text:s/>increase<text:s/>opportunities<text:s/>for<text:s/>women<text:s/>entrepreneurs.<text:s/></text:span></text:p>
        </text:list-item>
        <text:list-item>
          <text:p text:style-name="P554"><text:span text:style-name="T554_1">Support<text:s/>investees<text:s/>to<text:s/>set<text:s/>targets<text:s/>for,<text:s/>and<text:s/>take<text:s/>actions<text:s/>to,<text:s/>increase<text:s/>women’s<text:s/>employment<text:s/>and<text:s/>leadership<text:s/>opportunities.<text:s/></text:span></text:p>
        </text:list-item>
        <text:list-item>
          <text:p text:style-name="P555"><text:span text:style-name="T555_1">Invest<text:s/>in<text:s/>Investees<text:s/>who<text:s/>contribute<text:s/>to<text:s/>tackling<text:s/>deep-rooted<text:s/>gender<text:s/>inequalities<text:s/>and<text:s/>strengthen<text:s/>resilience<text:s/>and<text:s/>adaptive<text:s/>capacity<text:s/>of<text:s/>women<text:s/>and<text:s/>girls.<text:s/></text:span></text:p>
        </text:list-item>
        <text:list-item>
          <text:p text:style-name="P556"><text:span text:style-name="T556_1">Ensure<text:s/>women<text:s/>and<text:s/>girls<text:s/>have<text:s/>access<text:s/>to<text:s/>and<text:s/>benefit<text:s/>from<text:s/>low-carbon<text:s/>and<text:s/>climate<text:s/>resilient<text:s/>infrastructure<text:s/>and<text:s/>services<text:s/>generated<text:s/>by<text:s/>Investees.</text:span></text:p>
        </text:list-item>
      </text:list>
      <text:p text:style-name="P557"/>
      <text:p text:style-name="P558"><text:span text:style-name="T558_1">Assessment<text:s/>of<text:s/>whether<text:s/>the<text:s/>programme<text:s/>continues<text:s/>to<text:s/>represent<text:s/>value<text:s/>for<text:s/>money</text:span></text:p>
      <text:list text:style-name="LS10" xml:id="list52">
        <text:list-item>
          <text:p text:style-name="P559"><text:span text:style-name="T559_1">T</text:span><text:span text:style-name="T559_2">his<text:s/></text:span><text:span text:style-name="T559_3">AR<text:s/>finds<text:s/>that</text:span><text:span text:style-name="T559_4"><text:s/>EMCAF<text:s/>is<text:s/>likely<text:s/>to<text:s/>represent<text:s/>good<text:s/>value<text:s/>for<text:s/>money</text:span><text:span text:style-name="T559_5"><text:s/>and</text:span><text:span text:style-name="T559_6"><text:s/>finds</text:span><text:span text:style-name="T559_7"><text:s/>that<text:s/>th</text:span><text:span text:style-name="T559_8">ere<text:s/>is<text:s/>sufficient<text:s/>evidence<text:s/>to<text:s/>support<text:s/>the<text:s/>continuation<text:s/>of<text:s/>this<text:s/>programme.</text:span><text:span text:style-name="T559_9"><text:s/></text:span></text:p>
        </text:list-item>
        <text:list-item>
          <text:p text:style-name="P560"><text:span text:style-name="T560_1">No<text:s/>information<text:s/>has<text:s/>been<text:s/>found<text:s/>to<text:s/>indicate<text:s/>that<text:s/>it<text:s/>should<text:s/>be<text:s/>restructured<text:s/>or<text:s/>closed<text:s/>down.</text:span></text:p>
        </text:list-item>
      </text:list>
      <text:p text:style-name="P561"/>
      <text:p text:style-name="P562"><text:span text:style-name="T562_1">E:<text:s/>RISK<text:s/></text:span></text:p>
      <text:p text:style-name="P563"/>
      <text:p text:style-name="P564"><text:span text:style-name="T564_1">Overview<text:s/>of<text:s/>risk<text:s/>management</text:span></text:p>
      <text:p text:style-name="P565"><text:span text:style-name="T565_1">The<text:s/>programme<text:s/>has<text:s/>a<text:s/>risk<text:s/>rating<text:s/>of<text:s/></text:span><text:span text:style-name="T565_2">“</text:span><text:span text:style-name="T565_3">M</text:span><text:span text:style-name="T565_4">oderate”</text:span><text:span text:style-name="T565_5"><text:s/>and<text:s/>the<text:s/>programme<text:s/>has<text:s/>been<text:s/>able<text:s/>to<text:s/>deliver<text:s/>within<text:s/>the<text:s/>Department’s<text:s/>risk<text:s/>appetite.</text:span><text:span text:style-name="T565_6"><text:s/></text:span><text:span text:style-name="T565_7">T</text:span><text:span text:style-name="T565_8">he<text:s/>Risk<text:s/>Appetite<text:s/>and<text:s/>Risk<text:s/>Register<text:s/></text:span><text:span text:style-name="T565_9">were<text:s/>agreed<text:s/>at<text:s/>an<text:s/>early<text:s/>stage<text:s/>of<text:s/>the<text:s/>programme’s<text:s/>lifecycle<text:s/>and<text:s/>reflect<text:s/>the</text:span><text:span text:style-name="T565_10"><text:s/>uncertainty<text:s/>during<text:s/>this<text:s/>time</text:span><text:span text:style-name="T565_11">.</text:span><text:span text:style-name="T565_12"><text:s/></text:span><text:span text:style-name="T565_13">A</text:span><text:span text:style-name="T565_14">s<text:s/>the<text:s/>Fund<text:s/>develops<text:s/>and<text:s/>the<text:s/>programme<text:s/>matures,<text:s/>the<text:s/>risk<text:s/>register<text:s/>will</text:span><text:span text:style-name="T565_15"><text:s/>be</text:span><text:span text:style-name="T565_16"><text:s/></text:span><text:span text:style-name="T565_17">reviewed<text:s/>and<text:s/>updat</text:span><text:span text:style-name="T565_18">ed</text:span><text:span text:style-name="T565_19">.</text:span></text:p>
      <text:p text:style-name="P566"><text:span text:style-name="T566_1">Following<text:s/>this<text:s/></text:span><text:span text:style-name="T566_2">AR</text:span><text:span text:style-name="T566_3">,<text:s/>it<text:s/>is<text:s/></text:span><text:span text:style-name="T566_4">expec</text:span><text:span text:style-name="T566_5">ted<text:s/>that<text:s/>some<text:s/>of<text:s/>the<text:s/>risks<text:s/>included<text:s/>in<text:s/>the<text:s/>below<text:s/>Risk<text:s/>Register<text:s/>can<text:s/>be<text:s/>reduced<text:s/>in<text:s/>level.<text:s/>This<text:s/>is<text:s/>primarily<text:s/>due<text:s/>to<text:s/>the<text:s/>Risk<text:s/>Register<text:s/></text:span><text:span text:style-name="T566_6">including<text:s/>risks</text:span><text:span text:style-name="T566_7"><text:s/></text:span><text:span text:style-name="T566_8">related<text:s/>to</text:span><text:span text:style-name="T566_9"><text:s/>EMCAF’s<text:s/>ability<text:s/>to<text:s/>seek<text:s/>investment<text:s/>opportunities</text:span><text:span text:style-name="T566_10">,<text:s/></text:span><text:span text:style-name="T566_11">which<text:s/>will<text:s/>become<text:s/>clearer<text:s/>as<text:s/>the<text:s/>Fund’s<text:s/>Portfolio<text:s/>grows<text:s/>(i.e.<text:s/>when<text:s/>all<text:s/>capital<text:s/>commitments<text:s/></text:span><text:span text:style-name="T566_12">will<text:s/></text:span><text:span text:style-name="T566_13">have<text:s/>been<text:s/>made).<text:s/></text:span></text:p>
      <text:p text:style-name="P567"/>
      <text:p text:style-name="P568"><text:span text:style-name="T568_1">Risk<text:s/>Appetite</text:span></text:p>
      <table:table table:style-name="Table16">
        <table:table-column table:style-name="Column51"/>
        <table:table-column table:style-name="Column52"/>
        <table:table-column table:style-name="Column53"/>
        <table:table-row table:style-name="Row86">
          <table:table-cell table:style-name="Cell246">
            <text:p text:style-name="P569"><text:span text:style-name="T569_1">Risk<text:s/>Category</text:span></text:p>
          </table:table-cell>
          <table:table-cell table:style-name="Cell247">
            <text:p text:style-name="P570"><text:span text:style-name="T570_1">Risk<text:s/>appetite</text:span></text:p>
          </table:table-cell>
          <table:table-cell table:style-name="Cell248">
            <text:p text:style-name="P571"><text:span text:style-name="T571_1">Description<text:s/></text:span></text:p>
          </table:table-cell>
        </table:table-row>
        <table:table-row table:style-name="Row87">
          <table:table-cell table:style-name="Cell249">
            <text:p text:style-name="P572"><text:span text:style-name="T572_1">Strategy<text:s/>&amp;<text:s/>Context</text:span></text:p>
          </table:table-cell>
          <table:table-cell table:style-name="Cell250">
            <text:p text:style-name="P573"><text:span text:style-name="T573_1">Eager</text:span></text:p>
          </table:table-cell>
          <table:table-cell table:style-name="Cell251">
            <text:p text:style-name="P574"><text:span text:style-name="T574_1">Failure<text:s/>to<text:s/>generate<text:s/>returns<text:s/>at<text:s/>investment<text:s/>or<text:s/>fund<text:s/>level<text:s/>could<text:s/>lead<text:s/>to<text:s/>a<text:s/>negative<text:s/>demonstration<text:s/>effect<text:s/>through<text:s/>indicating<text:s/>the<text:s/>challenges<text:s/>associated<text:s/>with<text:s/>privately<text:s/>financing<text:s/>A&amp;E.</text:span></text:p>
          </table:table-cell>
        </table:table-row>
        <table:table-row table:style-name="Row88">
          <table:table-cell table:style-name="Cell252">
            <text:p text:style-name="P575"><text:span text:style-name="T575_1">Policy<text:s/>&amp;<text:s/>Programme<text:s/>Delivery</text:span></text:p>
          </table:table-cell>
          <table:table-cell table:style-name="Cell253">
            <text:p text:style-name="P576"><text:span text:style-name="T576_1">Eager</text:span></text:p>
          </table:table-cell>
          <table:table-cell table:style-name="Cell254">
            <text:p text:style-name="P577"><text:span text:style-name="T577_1">There<text:s/>is<text:s/>a<text:s/>risk<text:s/>that<text:s/>EMCAF<text:s/>investments<text:s/>could<text:s/>not<text:s/>deliver<text:s/>against<text:s/>FCDO's<text:s/>investment<text:s/>objectives,<text:s/>and<text:s/>not<text:s/>have<text:s/>the<text:s/>hoped<text:s/>for<text:s/>transformational<text:s/>impact<text:s/>on<text:s/>mobilising<text:s/>private<text:s/>capital<text:s/>into<text:s/>climate<text:s/>adaptation<text:s/>and<text:s/>resilience<text:s/>through<text:s/>developing<text:s/>evidence<text:s/>and<text:s/>building<text:s/>new<text:s/>markets.</text:span></text:p>
          </table:table-cell>
        </table:table-row>
        <table:table-row table:style-name="Row89">
          <table:table-cell table:style-name="Cell255">
            <text:p text:style-name="P578"><text:span text:style-name="T578_1">Financial<text:s/>&amp;<text:s/>Fiduciary</text:span></text:p>
          </table:table-cell>
          <table:table-cell table:style-name="Cell256">
            <text:p text:style-name="P579"><text:span text:style-name="T579_1">Receptive</text:span></text:p>
          </table:table-cell>
          <table:table-cell table:style-name="Cell257">
            <text:p text:style-name="P580"><text:span text:style-name="T580_1">T</text:span><text:span text:style-name="T580_2">here<text:s/>is<text:s/>a<text:s/>risk<text:s/>that<text:s/>returns<text:s/>to<text:s/>FCDO<text:s/>and<text:s/>other<text:s/>investors<text:s/>could<text:s/>be<text:s/>below<text:s/>(or<text:s/>above)<text:s/>expectations,<text:s/>and<text:s/>over<text:s/>the<text:s/>medium<text:s/>term,<text:s/>could<text:s/>translate<text:s/>into<text:s/>capital<text:s/>erosion<text:s/>through<text:s/>currency<text:s/>fluctuations,<text:s/>under-<text:s/>performance,<text:s/>default<text:s/>or<text:s/>systemic<text:s/>market<text:s/>effects.</text:span></text:p>
          </table:table-cell>
        </table:table-row>
        <table:table-row table:style-name="Row90">
          <table:table-cell table:style-name="Cell258">
            <text:p text:style-name="P581"><text:span text:style-name="T581_1">Safeguarding</text:span></text:p>
          </table:table-cell>
          <table:table-cell table:style-name="Cell259">
            <text:p text:style-name="P582"><text:span text:style-name="T582_1">Cautious</text:span></text:p>
          </table:table-cell>
          <table:table-cell table:style-name="Cell260">
            <text:p text:style-name="P583"><text:span text:style-name="T583_1">There<text:s/>is<text:s/>a<text:s/>risk<text:s/>that<text:s/>EMCAF<text:s/>investments<text:s/>could<text:s/>harm<text:s/>people<text:s/>or<text:s/>the<text:s/>environment.</text:span></text:p>
          </table:table-cell>
        </table:table-row>
      </table:table>
      <text:p text:style-name="P584"/>
      <text:p text:style-name="P585"><text:span text:style-name="T585_1">Risk<text:s/>Register</text:span></text:p>
      <table:table table:style-name="Table17">
        <table:table-column table:style-name="Column54"/>
        <table:table-column table:style-name="Column55"/>
        <table:table-column table:style-name="Column56"/>
        <table:table-column table:style-name="Column57"/>
        <table:table-row table:style-name="Row91">
          <table:table-cell table:style-name="Cell261">
            <text:p text:style-name="P586"><text:span text:style-name="T586_1">Risk<text:s/>Category</text:span></text:p>
          </table:table-cell>
          <table:table-cell table:style-name="Cell262">
            <text:p text:style-name="P587"><text:span text:style-name="T587_1">Level<text:s/>of<text:s/>risk</text:span></text:p>
          </table:table-cell>
          <table:table-cell table:style-name="Cell263">
            <text:p text:style-name="P588"><text:span text:style-name="T588_1">Description<text:s/>and<text:s/>Mitigation<text:s/>Strategy</text:span></text:p>
          </table:table-cell>
          <table:table-cell table:style-name="Cell264">
            <text:p text:style-name="P589"><text:span text:style-name="T589_1">Residual<text:s/>risk</text:span></text:p>
          </table:table-cell>
        </table:table-row>
        <table:table-row table:style-name="Row92">
          <table:table-cell table:style-name="Cell265">
            <text:p text:style-name="P590"><text:span text:style-name="T590_1">Strategy<text:s/>&amp;<text:s/>Context</text:span></text:p>
          </table:table-cell>
          <table:table-cell table:style-name="Cell266">
            <text:p text:style-name="P591"><text:span text:style-name="T591_1">Major</text:span></text:p>
            <text:p text:style-name="P592"/>
          </table:table-cell>
          <table:table-cell table:style-name="Cell267">
            <text:p text:style-name="P593"><text:span text:style-name="T593_1">Climate<text:s/>funds<text:s/>in<text:s/>EMDEs,<text:s/>particularly<text:s/>with<text:s/>a<text:s/>focus<text:s/>on<text:s/>adaptation,<text:s/>may<text:s/>not<text:s/>provide<text:s/>attractive<text:s/>investment<text:s/>opportunities<text:s/>for<text:s/>the<text:s/>Fund.</text:span></text:p>
            <text:p text:style-name="P594"/>
            <text:p text:style-name="P595"><text:span text:style-name="T595_1">EIB<text:s/>has<text:s/>significant<text:s/>experience<text:s/>sourcing<text:s/>climate<text:s/>and<text:s/>infrastructure<text:s/>investments<text:s/>that<text:s/>generate<text:s/>commercial<text:s/>returns,<text:s/>including<text:s/>through<text:s/>sub<text:s/>management<text:s/>of<text:s/>GEEREF</text:span><text:span text:style-name="T595_2"><text:s/>(although<text:s/>this<text:s/>did<text:s/>not<text:s/>invest<text:s/>in<text:s/>A&amp;R<text:s/>but<text:s/>did<text:s/>invest<text:s/>in<text:s/>energy<text:s/>efficiency)</text:span><text:span text:style-name="T595_3">.<text:s/>The<text:s/>best-in-class<text:s/>E&amp;S<text:s/>policies,<text:s/>alongside<text:s/>AGI’s<text:s/>established<text:s/>due<text:s/>diligence<text:s/>processes<text:s/>on<text:s/>downstream<text:s/>fund<text:s/>and<text:s/>platform<text:s/>management<text:s/>teams<text:s/>provides<text:s/>assurances<text:s/>over<text:s/>the<text:s/>rigorous<text:s/>and<text:s/>high<text:s/>standards<text:s/>of<text:s/>investments<text:s/>made<text:s/>by<text:s/>EMCAF.<text:s text:c="2"/>With<text:s/>this<text:s/>said,<text:s/>given<text:s/>the<text:s/>nature<text:s/>of<text:s/>climate<text:s/>funds<text:s/>and<text:s/>projects<text:s/>in<text:s/>EMDEs,<text:s/>there<text:s/>is<text:s/>increased<text:s/>risk<text:s/>which<text:s/>cannot<text:s/>be<text:s/>mitigated<text:s/>against.<text:s text:c="2"/></text:span></text:p>
          </table:table-cell>
          <table:table-cell table:style-name="Cell268">
            <text:p text:style-name="P596"><text:span text:style-name="T596_1">Major</text:span></text:p>
          </table:table-cell>
        </table:table-row>
        <table:table-row table:style-name="Row93">
          <table:table-cell table:style-name="Cell269">
            <text:p text:style-name="P597"><text:span text:style-name="T597_1">Policy<text:s/>&amp;<text:s/>Programme<text:s/>Delivery</text:span></text:p>
          </table:table-cell>
          <table:table-cell table:style-name="Cell270">
            <text:p text:style-name="P598"><text:span text:style-name="T598_1">Major</text:span></text:p>
            <text:p text:style-name="P599"/>
          </table:table-cell>
          <table:table-cell table:style-name="Cell271">
            <text:p text:style-name="P600"><text:span text:style-name="T600_1">There<text:s/>is<text:s/>a<text:s/>risk<text:s/>that<text:s/>EMCAF<text:s/>investments<text:s/>could<text:s/>not<text:s/>deliver<text:s/>against<text:s/>FCDO's<text:s/>investment<text:s/>objectives,<text:s/>and<text:s/>not<text:s/>have<text:s/>the<text:s/>hoped<text:s/>for<text:s/>transformational<text:s/>impact<text:s/>on<text:s/>mobilising<text:s/>private<text:s/>capital<text:s/>into<text:s/>climate<text:s/>adaptation<text:s/>and<text:s/>resilience<text:s/>through<text:s/>developing<text:s/>evidence<text:s/>and<text:s/>building<text:s/>new<text:s/>markets.</text:span><text:span text:style-name="T600_2"><text:s/></text:span><text:span text:style-name="T600_3">For<text:s/>example<text:s/>EMCAF<text:s/>could<text:s/>make<text:s/>limited<text:s/>investments<text:s/>in<text:s/>a)<text:s/>adaptation<text:s/>and<text:s/>resilience,<text:s/>b)<text:s/>less-evidenced<text:s/>sectors,<text:s/>c)<text:s/>less<text:s/>developed<text:s/>countries,<text:s/>because<text:s/>of<text:s/>preferential<text:s/>returns<text:s/>and<text:s/>reduced<text:s/>risk<text:s/>from<text:s/>better-evidenced<text:s/>investments.</text:span></text:p>
            <text:p text:style-name="P601"/>
            <text:p text:style-name="P602"><text:span text:style-name="T602_1">EIB<text:s/>provide</text:span><text:span text:style-name="T602_2">s</text:span><text:span text:style-name="T602_3"><text:s/>a<text:s/>pipeline<text:s/>of<text:s/>investments,<text:s/>which<text:s/>AGI<text:s/>pursue</text:span><text:span text:style-name="T602_4">s</text:span><text:span text:style-name="T602_5"><text:s/>business<text:s/>case<text:s/>and<text:s/>commercial<text:s/>details<text:s/>for.<text:s/>Once<text:s/>investments<text:s/>are<text:s/>made<text:s/>there<text:s/>is<text:s/>limited<text:s/>mitigation<text:s/>for<text:s/>this<text:s/>risk.<text:s/>The<text:s/>risk<text:s/>is<text:s/>reduced<text:s/>by<text:s/>the<text:s/>competence<text:s/>of<text:s/>EIB’s<text:s/>sourcing<text:s/>and<text:s/>criteria<text:s/>to<text:s/>deliver<text:s/>highly<text:s/>impactful<text:s/>investments.<text:s/>A&amp;E<text:s/>investments<text:s/>being<text:s/>explored<text:s/>by<text:s/>AGI<text:s/>and<text:s/>EIB<text:s/>span<text:s/>various<text:s/>sectors,<text:s/>including<text:s/>less<text:s/>mature<text:s/>markets.<text:s/>Together<text:s/>these<text:s/>highlight<text:s/>EMCAF’s<text:s/>ambition<text:s/>to<text:s/>source<text:s/>opportunities<text:s/>in<text:s/>less<text:s/>developed<text:s/>and<text:s/>more-high<text:s/>risk<text:s/>sectors.<text:s/>FCDO<text:s/>will<text:s/>build<text:s/>strong<text:s/></text:span><text:span text:style-name="T602_6">r</text:span><text:span text:style-name="T602_7">elationships<text:s/>with<text:s/>other<text:s/>limited<text:s/>partners<text:s/>and<text:s/>stakeholders<text:s/>to<text:s/>encourage<text:s/>influence<text:s/>on<text:s/>this,<text:s/>and<text:s/>use<text:s/>the<text:s/>Investor<text:s/>Advisory<text:s/>Committee<text:s/>to<text:s/>highlight<text:s/>risks<text:s/>of<text:s/>not<text:s/>meeting<text:s/>fund<text:s/>objectives,<text:s/>including<text:s/>reputational<text:s/>risks<text:s/>for<text:s/>the<text:s/>fund<text:s/>manager.<text:s/>Based<text:s/>on<text:s/>EMCAF’s<text:s/>portfolio<text:s/>and<text:s/>projected<text:s/>pipeline,<text:s/></text:span><text:span text:style-name="T602_8">around<text:s/></text:span><text:span text:style-name="T602_9">70%<text:s/>of<text:s/>underlying<text:s/>investments<text:s/>will<text:s/>be<text:s/>in<text:s/>low<text:s/>income<text:s/>(LICs)<text:s/>and<text:s/>lower-middle<text:s/>income<text:s/>countries<text:s/>(LMICs).<text:s/>This<text:s/>aligns<text:s/>with<text:s/>the<text:s/>example<text:s/>set<text:s/>by<text:s/>its<text:s/>predecessor<text:s/>GEEREF,<text:s/>which<text:s/>made<text:s/>84%<text:s/>of<text:s/>investments<text:s/>by<text:s/>value<text:s/>in<text:s/>LICs<text:s/>and<text:s/>LMICs</text:span></text:p>
          </table:table-cell>
          <table:table-cell table:style-name="Cell272">
            <text:p text:style-name="P603"><text:span text:style-name="T603_1">Major</text:span></text:p>
            <text:p text:style-name="P604"/>
          </table:table-cell>
        </table:table-row>
        <table:table-row table:style-name="Row94">
          <table:table-cell table:style-name="Cell273">
            <text:p text:style-name="P605"><text:span text:style-name="T605_1">Policy<text:s/>&amp;<text:s/>Programme<text:s/>Delivery</text:span></text:p>
          </table:table-cell>
          <table:table-cell table:style-name="Cell274">
            <text:p text:style-name="P606"><text:span text:style-name="T606_1">Minor</text:span></text:p>
            <text:p text:style-name="P607"/>
          </table:table-cell>
          <table:table-cell table:style-name="Cell275">
            <text:p text:style-name="P608"><text:span text:style-name="T608_1">AGI<text:s/>is<text:s/>unable<text:s/>to<text:s/>deliver<text:s/>required<text:s/>investment<text:s/>services.</text:span></text:p>
            <text:p text:style-name="P609"/>
            <text:p text:style-name="P610"><text:span text:style-name="T610_1">FCDO,<text:s/>EIB<text:s/>and<text:s/>other<text:s/>investors<text:s/>considered<text:s/>following<text:s/>due<text:s/>diligence<text:s/>of<text:s/>the<text:s/>fund<text:s/>manager’s<text:s/>track<text:s/>record<text:s/>that<text:s/>AGI<text:s/>can<text:s/>deliver<text:s/>a<text:s/>fund<text:s/>management<text:s/>service.</text:span><text:span text:style-name="T610_2"><text:s/></text:span><text:span text:style-name="T610_3">Following<text:s/>an<text:s/>instance<text:s/>of<text:s/>fraud<text:s/>AGI</text:span><text:span text:style-name="T610_4"><text:s/>was<text:s/>a<text:s/>victim<text:s/>of,<text:s/>AGI</text:span><text:span text:style-name="T610_5"><text:s/>has<text:s/>since<text:s/>undertaken<text:s/>a<text:s/>review<text:s/>of<text:s/>its<text:s/>internal<text:s/>controls<text:s/>and<text:s/>oversight<text:s/>arrangements<text:s/>and<text:s/>implemented<text:s/>measures<text:s/>to<text:s/>strengthen<text:s/>fraud<text:s/>prevention,<text:s/>detection<text:s/>and<text:s/>response<text:s/>going<text:s/>forward.<text:s/>This<text:s/>provides<text:s/>additional<text:s/>assurance<text:s/>on<text:s/>the<text:s/>robustness<text:s/>of<text:s/>EMCAF’s<text:s/>governance<text:s/>and<text:s/>risk<text:s/>management<text:s/>as<text:s/>the<text:s/>portfolio<text:s/>continues<text:s/>to<text:s/>mature.</text:span><text:span text:style-name="T610_6"><text:s/></text:span><text:span text:style-name="T610_7">The<text:s/>General<text:s/>Partner,<text:s/>comprising<text:s/>limited<text:s/>partners<text:s/>including<text:s/>FCDO,<text:s/>can<text:s/>remove<text:s/>the<text:s/>fund<text:s/>manager.<text:s/>As<text:s/>an<text:s/>experienced<text:s/>fund<text:s/>manager,<text:s/>it<text:s/>is<text:s/>likely<text:s/>that<text:s/>AGI<text:s/>will<text:s/>be<text:s/>able<text:s/>to<text:s/>deliver<text:s/>all<text:s/>fund<text:s/>management<text:s/>functions<text:s/>laid<text:s/>out<text:s/>in<text:s/>legal<text:s/>agreements.<text:s text:c="2"/>The<text:s/>fund<text:s/>management<text:s/>team<text:s/>uses<text:s/>AGI<text:s/>corporate<text:s/>capacities<text:s/>including<text:s/>accountancy,<text:s/>legal<text:s/>and<text:s/>commercial<text:s/>expertise.<text:s text:c="2"/></text:span></text:p>
          </table:table-cell>
          <table:table-cell table:style-name="Cell276">
            <text:p text:style-name="P611"><text:span text:style-name="T611_1">Minor</text:span></text:p>
          </table:table-cell>
        </table:table-row>
        <table:table-row table:style-name="Row95">
          <table:table-cell table:style-name="Cell277">
            <text:p text:style-name="P612"><text:span text:style-name="T612_1">Financial<text:s/>&amp;<text:s/>Fiduciary</text:span></text:p>
          </table:table-cell>
          <table:table-cell table:style-name="Cell278">
            <text:p text:style-name="P613"><text:span text:style-name="T613_1">Moderate</text:span></text:p>
          </table:table-cell>
          <table:table-cell table:style-name="Cell279">
            <text:p text:style-name="P614"><text:span text:style-name="T614_1">There<text:s/>is<text:s/>foreign<text:s/>exchange<text:s/>risk,<text:s/></text:span><text:span text:style-name="T614_2">which<text:s/>would<text:s/></text:span><text:span text:style-name="T614_3">affect<text:s/>returns<text:s/>on<text:s/>investment<text:s/>throughout<text:s/>the<text:s/>investment<text:s/>chain<text:s/>from<text:s/>FCDO<text:s/>through<text:s/>EMCAF<text:s/>to<text:s/>sub-funds<text:s/>to<text:s/>investments,<text:s/>which<text:s/>could<text:s/>erode<text:s/>capital<text:s/>invested<text:s/>in<text:s/>the<text:s/>fund</text:span><text:span text:style-name="T614_4">.</text:span></text:p>
            <text:p text:style-name="P615"/>
            <text:p text:style-name="P616"><text:span text:style-name="T616_1">EMCAF<text:s/>operates<text:s/>in<text:s/>EUR,<text:s/>and<text:s/>its<text:s/>investments<text:s/>are<text:s/></text:span><text:span text:style-name="T616_2">made<text:s/>in</text:span><text:span text:style-name="T616_3"><text:s/>USD.<text:s/>No<text:s/>investments<text:s/>are<text:s/>made<text:s/>in<text:s/>GB</text:span><text:span text:style-name="T616_4">P,<text:s/>so</text:span><text:span text:style-name="T616_5"><text:s/>FX<text:s/>risks<text:s/>are<text:s/>high<text:s/></text:span><text:span text:style-name="T616_6">in</text:span><text:span text:style-name="T616_7"><text:s/>both<text:s/>GBP–EUR<text:s/>exposure<text:s/>for<text:s/>FCDO<text:s/>(EUR</text:span><text:span text:style-name="T616_8">denominated<text:s/>commitment)<text:s/>and<text:s/>EUR–USD<text:s/>exposure<text:s/>within<text:s/>EMCAF’s<text:s/>USD</text:span><text:span text:style-name="T616_9">based<text:s/>investments</text:span><text:span text:style-name="T616_10">.<text:s/>EMCAF<text:s/>will<text:s/>take<text:s/></text:span><text:span text:style-name="T616_11">on<text:s/>the<text:s/>short-term<text:s/>currency<text:s/>risk<text:s/>of<text:s/>converting<text:s/>EUR<text:s/>to<text:s/>the<text:s/>currency<text:s/>of<text:s/>the<text:s/>sub-funds,<text:s/>while<text:s/>FCDO<text:s/>takes<text:s/>on<text:s/>a<text:s/>longer-term<text:s/>risk<text:s/>of<text:s/>depreciation<text:s/>against<text:s/>GBP<text:s/>of<text:s/>returns<text:s/>from<text:s/>sub-Funds<text:s/>and<text:s/>EUR<text:s/>conversion.</text:span></text:p>
          </table:table-cell>
          <table:table-cell table:style-name="Cell280">
            <text:p text:style-name="P617"><text:span text:style-name="T617_1">Moderate</text:span></text:p>
            <text:p text:style-name="P618"/>
          </table:table-cell>
        </table:table-row>
        <table:table-row table:style-name="Row96">
          <table:table-cell table:style-name="Cell281">
            <text:p text:style-name="P619"><text:span text:style-name="T619_1">Financial<text:s/>&amp;<text:s/>Fiduciary</text:span></text:p>
          </table:table-cell>
          <table:table-cell table:style-name="Cell282">
            <text:p text:style-name="P620"><text:span text:style-name="T620_1">Moderate</text:span></text:p>
            <text:p text:style-name="P621"/>
          </table:table-cell>
          <table:table-cell table:style-name="Cell283">
            <text:p text:style-name="P622"><text:span text:style-name="T622_1">There<text:s/>is<text:s/>a<text:s/>risk<text:s/>that<text:s/>returns<text:s/>to<text:s/>FCDO<text:s/>and<text:s/>other<text:s/>investors<text:s/>could<text:s/>be<text:s/>below<text:s/>(or<text:s/>above)<text:s/>expectations,<text:s/>and<text:s/>over<text:s/>the<text:s/>medium<text:s/>term,<text:s/>could<text:s/>translate<text:s/>into<text:s/>capital<text:s/>erosion<text:s/>through<text:s/>currency<text:s/>fluctuations,<text:s/>under-<text:s/>performance,<text:s/>default<text:s/>or<text:s/>systemic<text:s/>market<text:s/>effects.</text:span></text:p>
            <text:p text:style-name="P623"/>
            <text:p text:style-name="P624"><text:span text:style-name="T624_1">EIB<text:s/>and<text:s/>AGI’s<text:s/>investment<text:s/>and<text:s/>risk<text:s/>mitigation<text:s/>framework<text:s/>and<text:s/>policies<text:s/>are<text:s/>best<text:s/>in<text:s/>class.<text:s/>Financial<text:s/>risks<text:s/>include<text:s/>macro-economic<text:s/>and<text:s/>market<text:s/>conditions<text:s/>worsen;<text:s/>demand<text:s/>for<text:s/>investment<text:s/>products<text:s/>is<text:s/>lower<text:s/>than<text:s/>expected;<text:s/>risks<text:s/>of<text:s/>fraud<text:s/>and<text:s/>money-laundering.<text:s/>These<text:s/>are<text:s/>similar<text:s/>risks<text:s/>faced<text:s/>by<text:s/>all<text:s/>FCDO’s<text:s/>development<text:s/>capital<text:s/>programmes.<text:s/>Quarterly<text:s/>reporting<text:s/>by<text:s/>AGI<text:s/>will<text:s/>provide<text:s/>FCDO<text:s/>with<text:s/>regular<text:s/>NAV</text:span><text:span text:style-name="T624_2">,</text:span><text:span text:style-name="T624_3"><text:s/>and<text:s/>Financial<text:s/>Accounting<text:s/>will<text:s/>be<text:s/>closely<text:s/>involved<text:s/>to<text:s/>monitor<text:s/>any<text:s/>fair<text:s/>value<text:s/>reductions<text:s/>in<text:s/>the<text:s/>investment.</text:span><text:span text:style-name="T624_4"><text:s/>These<text:s/>are<text:s/>reported<text:s/>to<text:s/>the<text:s/>FCDO<text:s/>one<text:s/>quarter<text:s/>after<text:s/>the<text:s/>period<text:s/>assessed.</text:span><text:span text:style-name="T624_5"><text:s/>A<text:s/>loss<text:s/>on<text:s/>an<text:s/>FT<text:s/>in</text:span><text:span text:style-name="T624_6">ve</text:span><text:span text:style-name="T624_7">stment<text:s/>is<text:s/>a<text:s/>non-ODA<text:s/>DEL<text:s/>charge<text:s/>for<text:s/>FCDO,<text:s/>which<text:s/>has<text:s/>an<text:s/>opportunity<text:s/>cost<text:s/>for<text:s/>FCDO<text:s/>against<text:s/>its<text:s/>payroll<text:s/>and<text:s/>operating<text:s/>costs.<text:s text:c="2"/></text:span></text:p>
            <text:p text:style-name="P625"/>
            <text:p text:style-name="P626"><text:span text:style-name="T626_1">EMCAF’s<text:s/>fund-of-funds<text:s/>structure<text:s/>may<text:s/>increase<text:s/>the<text:s/>difficulty<text:s/>of<text:s/>fraud/safeguarding<text:s/>instances<text:s/>being<text:s/>reported<text:s/>to<text:s/>FCDO<text:s/>due<text:s/>to<text:s/>the<text:s/>number<text:s/>of<text:s/>companies<text:s/>involved<text:s/>in<text:s/>upwards<text:s/>reporting.<text:s/>For<text:s/>example,<text:s/>the<text:s/>companies<text:s/>the<text:s/>funds<text:s/>invest<text:s/>into<text:s/>may<text:s/>use<text:s/>contractors<text:s/>for<text:s/>basic<text:s/>services<text:s/>like<text:s/>cleaning,<text:s/>delivery<text:s/>services<text:s/>etc.,<text:s/>and<text:s/>any<text:s/>fraud/safeguarding<text:s/>instance<text:s/>occurring<text:s/>in<text:s/>these<text:s/>downstream<text:s/>partners<text:s/>must<text:s/>be<text:s/>reported<text:s/>to<text:s/>the<text:s/>FCDO’s<text:s/>Reporting<text:s/>Concerns.<text:s/>If<text:s/>an<text:s/>instance<text:s/>occurs<text:s/>in<text:s/>a<text:s/>contractor,<text:s/>it<text:s/>would<text:s/>have<text:s/>to<text:s/>be<text:s/>reported<text:s/>to<text:s/>the<text:s/>company,<text:s/>who<text:s/>would<text:s/>then<text:s/>have<text:s/>to<text:s/>report<text:s/>to<text:s/>the<text:s/>fund,<text:s/>who<text:s/>would<text:s/>then<text:s/>have<text:s/>to<text:s/>report<text:s/>to<text:s/>EMCAF,<text:s/>who<text:s/>would<text:s/>then<text:s/>have<text:s/>to<text:s/>report<text:s/>to<text:s/>FCDO.<text:s/>If<text:s/>one<text:s/>link<text:s/>in<text:s/>the<text:s/>chain<text:s/>does<text:s/>not<text:s/>report<text:s/>upwards,<text:s/>FCDO<text:s/>would<text:s/>not<text:s/>be<text:s/>informed<text:s/>which<text:s/>poses<text:s/>reputational<text:s/>risk<text:s/>to<text:s/>the<text:s/>FCDO.</text:span></text:p>
          </table:table-cell>
          <table:table-cell table:style-name="Cell284">
            <text:p text:style-name="P627"><text:span text:style-name="T627_1">Moderate</text:span></text:p>
            <text:p text:style-name="P628"/>
          </table:table-cell>
        </table:table-row>
        <table:table-row table:style-name="Row97">
          <table:table-cell table:style-name="Cell285">
            <text:p text:style-name="P629"><text:span text:style-name="T629_1">Financial<text:s/>&amp;<text:s/>Fiduciary</text:span></text:p>
          </table:table-cell>
          <table:table-cell table:style-name="Cell286">
            <text:p text:style-name="P630"><text:span text:style-name="T630_1">Minor</text:span></text:p>
          </table:table-cell>
          <table:table-cell table:style-name="Cell287">
            <text:p text:style-name="P631"><text:span text:style-name="T631_1">FCDO<text:s/>participation<text:s/>in<text:s/>investment<text:s/>model<text:s/>with<text:s/>underlying<text:s/>assets<text:s/>features<text:s/>counterparty<text:s/>risk–<text:s/>counter<text:s/>party<text:s/>risk<text:s/>exists<text:s/>at<text:s/>several<text:s/>levels<text:s/>including:<text:s/>Fund<text:s/>Manager;<text:s/>co-investors<text:s/>in<text:s/>product;<text:s/>investee<text:s/>companies/assets<text:s/>that<text:s/>the<text:s/>Fund<text:s/>invests<text:s/>in<text:s/>and<text:s/>co-investors<text:s/>at<text:s/>the<text:s/>investee<text:s/>level.</text:span></text:p>
            <text:p text:style-name="P632"/>
            <text:p text:style-name="P633"><text:span text:style-name="T633_1">EMCAF's<text:s/>best-in-class<text:s/>E&amp;S<text:s/>due<text:s/>diligence<text:s/>offered<text:s/>by<text:s/>EIB<text:s/>make<text:s/>the<text:s/>residual<text:s/>level<text:s/>of<text:s/>risk<text:s/>low.<text:s/>FCDO's<text:s/>Side<text:s/>Letter<text:s/>with<text:s/>the<text:s/>fund<text:s/>contained<text:s/>provisions<text:s/>on<text:s/>anti<text:s/>money<text:s/>laundering,<text:s/>sanctioned<text:s/>persons,<text:s/>countering<text:s/>terrorist<text:s/>financing,<text:s/>non<text:s/>compliant<text:s/>jurisdictions.<text:s/>This<text:s/>places<text:s/>responsibility<text:s/>on<text:s/>the<text:s/>Fund<text:s/>Manager<text:s/>to<text:s/>report<text:s/>issues<text:s/>actively<text:s/>to<text:s/>FCDO.<text:s/>FCDO<text:s/>should,<text:s/>on<text:s/>an<text:s/>annual<text:s/>basis,<text:s/>ask<text:s/>AGI/EIB<text:s/>for<text:s/>confirmation<text:s/>of<text:s/>how<text:s/>their<text:s/>Due<text:s/>Diligence<text:s/>systems<text:s/>are<text:s/>monitoring<text:s/>this.</text:span></text:p>
          </table:table-cell>
          <table:table-cell table:style-name="Cell288">
            <text:p text:style-name="P634"><text:span text:style-name="T634_1">Minor</text:span></text:p>
            <text:p text:style-name="P635"/>
          </table:table-cell>
        </table:table-row>
        <table:table-row table:style-name="Row98">
          <table:table-cell table:style-name="Cell289">
            <text:p text:style-name="P636"><text:span text:style-name="T636_1">Financial<text:s/>&amp;<text:s/>Fiduciary</text:span></text:p>
          </table:table-cell>
          <table:table-cell table:style-name="Cell290">
            <text:p text:style-name="P637"><text:span text:style-name="T637_1">Minor</text:span></text:p>
            <text:p text:style-name="P638"/>
          </table:table-cell>
          <table:table-cell table:style-name="Cell291">
            <text:p text:style-name="P639"><text:span text:style-name="T639_1">There<text:s/>is<text:s/>a<text:s/>risk<text:s/>that<text:s/>FCDO<text:s/>funds<text:s/>are<text:s/>disbursed<text:s/>in<text:s/>advance<text:s/>of<text:s/>need.</text:span></text:p>
            <text:p text:style-name="P640"/>
            <text:p text:style-name="P641"><text:span text:style-name="T641_1">The<text:s/>General<text:s/>Partner<text:s/>will<text:s/>provide<text:s/>forecasts<text:s/>for<text:s/>short-term,<text:s/>future<text:s/>capital<text:s/>needs<text:s/>(for<text:s/>the<text:s/>following<text:s/>~6<text:s/>–<text:s/>12<text:s/>months),<text:s/>for<text:s/></text:span><text:span text:style-name="T641_2">which<text:s/>FCDO<text:s/>will<text:s/>disburse<text:s/>its<text:s/>proportionate<text:s/>funds<text:s/>into<text:s/>the<text:s/>fund.<text:s/>Given<text:s/>funding<text:s/>will<text:s/>be<text:s/>made<text:s/>in<text:s/>advance,<text:s/>rather<text:s/>than<text:s/>on<text:s/>demand,<text:s/>some<text:s/>funding<text:s/>will<text:s/>be<text:s/>provided<text:s/>in<text:s/>advance<text:s/>of<text:s/>need.<text:s/>This<text:s/>option<text:s/>is<text:s/>deemed<text:s/>proportionate<text:s/>and<text:s/>value<text:s/>for<text:s/>money<text:s/>given<text:s/>the<text:s/>high<text:s/>administrative<text:s/>burden<text:s/>of<text:s/>on-demand<text:s/>payments<text:s/>(with<text:s/>up<text:s/>to<text:s/>10<text:s/>calls<text:s/>per<text:s/>year<text:s/>and<text:s/>only<text:s/>10<text:s/>business<text:s/>days<text:s/>to<text:s/>make<text:s/>the<text:s/>payments),<text:s/>the<text:s/>risk<text:s/>and<text:s/>subseque</text:span><text:span text:style-name="T641_3">n</text:span><text:span text:style-name="T641_4">t<text:s/>costs<text:s/>of<text:s/>late<text:s/>payments,<text:s/>and<text:s/>the<text:s/>relatively<text:s/>short<text:s/>time<text:s/>frame<text:s/>for<text:s/>the<text:s/>account<text:s/>balance<text:s/>to<text:s/>be<text:s/>drawn<text:s/>down.<text:s text:c="2"/>Forecasts<text:s/>supplied<text:s/>by<text:s/>the<text:s/>General<text:s/>Partner<text:s/>will<text:s/>be<text:s/>scrutinised,<text:s/>and<text:s/>the<text:s/>PRO<text:s/>will<text:s/>be<text:s/>responsible<text:s/>for<text:s/>mitigating<text:s/>the<text:s/>risk<text:s/>of<text:s/>payments<text:s/>made<text:s/>in<text:s/>advance<text:s/>of<text:s/>need<text:s/>where<text:s/>possible.<text:s text:c="4"/></text:span></text:p>
          </table:table-cell>
          <table:table-cell table:style-name="Cell292">
            <text:p text:style-name="P642"><text:span text:style-name="T642_1">Minor</text:span></text:p>
            <text:p text:style-name="P643"/>
          </table:table-cell>
        </table:table-row>
        <table:table-row table:style-name="Row99">
          <table:table-cell table:style-name="Cell293">
            <text:p text:style-name="P644"><text:span text:style-name="T644_1">Financial<text:s/>&amp;<text:s/>Fiduciary</text:span></text:p>
          </table:table-cell>
          <table:table-cell table:style-name="Cell294">
            <text:p text:style-name="P645"><text:span text:style-name="T645_1">Minor</text:span></text:p>
            <text:p text:style-name="P646"/>
          </table:table-cell>
          <table:table-cell table:style-name="Cell295">
            <text:p text:style-name="P647"><text:span text:style-name="T647_1">There<text:s/>is<text:s/>a<text:s/>risk<text:s/>that<text:s/>reflows<text:s/>are<text:s/>not<text:s/>monitored<text:s/>and<text:s/>budgeted<text:s/>appropriately<text:s/>by<text:s/>FCDO,<text:s/>affecting<text:s/>departmental<text:s/>finances<text:s/>upon<text:s/>receipt<text:s/>of<text:s/>reflows.</text:span></text:p>
            <text:p text:style-name="P648"/>
            <text:p text:style-name="P649"><text:span text:style-name="T649_1">As<text:s/>FCDO’s<text:s/>investment<text:s/>will<text:s/>be<text:s/>scored<text:s/>under<text:s/>OECD’s<text:s/>“Instrument<text:s/>Approach”<text:s/>for<text:s/>ODA<text:s/>purposes,<text:s/>using<text:s/>the<text:s/>‘ex-post’<text:s/>method,<text:s/>careful<text:s/>monitoring<text:s/>of<text:s/>reflows<text:s/>is<text:s/>required.<text:s/>It<text:s/>is<text:s/>proposed<text:s/>EMCAF<text:s/>utilises<text:s/>the<text:s/>option<text:s/>to<text:s/>set-up<text:s/>a<text:s/>Blocked<text:s/>Account<text:s/>to<text:s/>manage<text:s/>reflows,<text:s/>and<text:s/>agree<text:s/>a<text:s/>manageable<text:s/>reflow<text:s/>period<text:s/>with<text:s/>the<text:s/>General<text:s/>Partner.<text:s/>In<text:s/>advance<text:s/>of<text:s/>anticipated<text:s/>reflows,<text:s/>the<text:s/>PRO<text:s/>will<text:s/>notify<text:s/>Finance<text:s/>and<text:s/>ensure<text:s/>forecasts<text:s/>are<text:s/>accurate.<text:s text:c="2"/></text:span><text:span text:style-name="T649_2">As<text:s/>reflows<text:s/>are<text:s/>expected<text:s/>in<text:s/></text:span><text:span text:style-name="T649_3">the<text:s/></text:span><text:span text:style-name="T649_4">early-2030</text:span><text:span text:style-name="T649_5">s</text:span><text:span text:style-name="T649_6">,<text:s text:c="2"/></text:span><text:span text:style-name="T649_7">this<text:s/>will<text:s/>need<text:s/>to<text:s/>be<text:s/>discussed<text:s/>with<text:s/>AGI<text:s/>around<text:s/>2028-2029.</text:span></text:p>
          </table:table-cell>
          <table:table-cell table:style-name="Cell296">
            <text:p text:style-name="P650"><text:span text:style-name="T650_1">Minor</text:span></text:p>
            <text:p text:style-name="P651"/>
          </table:table-cell>
        </table:table-row>
        <table:table-row table:style-name="Row100">
          <table:table-cell table:style-name="Cell297">
            <text:p text:style-name="P652"><text:span text:style-name="T652_1">Financial<text:s/>&amp;<text:s/>Fiduciary</text:span></text:p>
          </table:table-cell>
          <table:table-cell table:style-name="Cell298">
            <text:p text:style-name="P653"><text:span text:style-name="T653_1">Minor</text:span></text:p>
            <text:p text:style-name="P654"/>
          </table:table-cell>
          <table:table-cell table:style-name="Cell299">
            <text:p text:style-name="P655"><text:span text:style-name="T655_1">There<text:s/>is<text:s/>a<text:s/>risk<text:s/>that<text:s/>funds<text:s/>may<text:s/>not<text:s/>be<text:s/>used<text:s/>for<text:s/>intended<text:s/>purposes,<text:s/>potentially<text:s/>harming<text:s/>EMCAF<text:s/>and<text:s/>its<text:s/>investors<text:s/>reputations,<text:s/>and<text:s/>hampering<text:s/>delivery<text:s/>of<text:s/>investment<text:s/>objectives.</text:span></text:p>
            <text:p text:style-name="P656"/>
            <text:p text:style-name="P657"><text:span text:style-name="T657_1">The<text:s/>PRO<text:s/>will<text:s/>ensure<text:s/>the<text:s/>programme<text:s/>is<text:s/>audited<text:s/>independently<text:s/>on<text:s/>an<text:s/>annual<text:s/>basis</text:span><text:span text:style-name="T657_2"><text:s/>(and<text:s/>has<text:s/>been<text:s/>done<text:s/>for<text:s/>this<text:s/>year)</text:span><text:span text:style-name="T657_3">.<text:s/>FCDO<text:s/>will<text:s/>be<text:s/>provided<text:s/>with<text:s/>quarterly<text:s/>unaudited<text:s/>financial<text:s/>statements<text:s/>and<text:s/>account<text:s/>statements,<text:s/>an<text:s/>overview<text:s/>of<text:s/>Portfolio<text:s/>Investments<text:s/>and<text:s/>financial<text:s/>KPIs.<text:s/>Sub-funds<text:s/>will<text:s/>be<text:s/>required<text:s/>to<text:s/>produce<text:s/>annual<text:s/>audited<text:s/>accounts.<text:s/>FCDO<text:s/>will<text:s/>sit<text:s/>on<text:s/>the<text:s/>Investor<text:s/>Advisory<text:s/>Committee<text:s/>and<text:s/>can<text:s/>request<text:s/>audits<text:s/>or<text:s/>financial<text:s/>investigations<text:s/>to<text:s/>respond<text:s/>to<text:s/>concerns<text:s/>or<text:s/>discrepancies.<text:s/>The<text:s/>Contribution<text:s/>Arrangement<text:s/>will<text:s/>set<text:s/>out<text:s/>provisions<text:s/>for<text:s/>addressing<text:s/>funding<text:s/>misuse<text:s/>cases<text:s/>including<text:s/>expectation<text:s/>that<text:s/>EMCAF<text:s/>will<text:s/>claw<text:s/>back<text:s/>and<text:s/>return<text:s/>FCDO<text:s/>funds<text:s/>where<text:s/>possible,<text:s/>and<text:s/>provisions<text:s/>for<text:s/>FCDO<text:s/>to<text:s/>exit<text:s/>the<text:s/>Arrangement<text:s/>and<text:s/>provide<text:s/>no<text:s/>further<text:s/>funding<text:s/>in<text:s/>cases<text:s/>of<text:s/>serious<text:s/>misdemeanours,<text:s/>significant<text:s/>underperformance<text:s/>or<text:s/>changes<text:s/>that<text:s/>jeopardise<text:s/>the<text:s/>likelihood<text:s/>of<text:s/>delivering<text:s/>programme<text:s/>benefits. </text:span></text:p>
          </table:table-cell>
          <table:table-cell table:style-name="Cell300">
            <text:p text:style-name="P658"><text:span text:style-name="T658_1">Minor</text:span></text:p>
            <text:p text:style-name="P659"/>
          </table:table-cell>
        </table:table-row>
        <table:table-row table:style-name="Row101">
          <table:table-cell table:style-name="Cell301">
            <text:p text:style-name="P660"><text:span text:style-name="T660_1">Financial<text:s/>&amp;<text:s/>Fiduciary</text:span></text:p>
          </table:table-cell>
          <table:table-cell table:style-name="Cell302">
            <text:p text:style-name="P661"><text:span text:style-name="T661_1">Minor</text:span></text:p>
          </table:table-cell>
          <table:table-cell table:style-name="Cell303">
            <text:p text:style-name="P662"><text:span text:style-name="T662_1">There<text:s/>is<text:s/>a<text:s/>risk<text:s/>that<text:s/>FCDO<text:s/>may<text:s/>receive<text:s/>irregular,<text:s/>ineffective<text:s/>or<text:s/>poor-quality<text:s/>reporting<text:s/>and<text:s/>communications,<text:s/>hindering<text:s/>our<text:s/>capacity<text:s/>to<text:s/>assess<text:s/>and<text:s/>influence<text:s/>the<text:s/>fund.</text:span></text:p>
            <text:p text:style-name="P663"/>
            <text:p text:style-name="P664"><text:span text:style-name="T664_1">AGI<text:s/>are<text:s/>required<text:s/>by<text:s/>the<text:s/>Memorandum<text:s/>and<text:s/>the<text:s/>Partnership<text:s/>agreement<text:s/>to<text:s/>provide<text:s/>appropriate<text:s/>communications<text:s/>and<text:s/>accurate<text:s/>quarterly<text:s/>reporting.<text:s/>This<text:s/>will<text:s/>be<text:s/>monitored<text:s/>proactively<text:s/>by<text:s/>the<text:s/>PRO<text:s/>through<text:s/>quarterly<text:s/>meetings<text:s/>with<text:s/>AGI<text:s/>and<text:s/>EIB.</text:span><text:span text:style-name="T664_2"><text:s/>However,<text:s/>it<text:s/>is<text:s/>worth<text:s/>noting</text:span><text:span text:style-name="T664_3"><text:s/>that<text:s/>an<text:s/>inherent<text:s/>drawback<text:s/>of<text:s/>EMCAF’s<text:s/>fund-<text:s/>of-funds<text:s/>structure<text:s/>is<text:s/>that<text:s/>AGI<text:s/>is<text:s/>reliant<text:s/>on<text:s/>other<text:s/>fund<text:s/>managers<text:s/>and<text:s/>that<text:s/>reporting<text:s/>from<text:s/></text:span><text:span text:style-name="T664_4">investment<text:s/>level<text:s/>will<text:s/>be<text:s/>with<text:s/>significant<text:s/>lag.<text:s/>For<text:s/>example,<text:s/>the<text:s/>latest<text:s/>available<text:s/>data<text:s/>provided<text:s/>in<text:s/>this<text:s/>AR<text:s/>in<text:s/>some<text:s/>instances<text:s/>are<text:s/>from<text:s/>end-2024.<text:s/></text:span></text:p>
          </table:table-cell>
          <table:table-cell table:style-name="Cell304">
            <text:p text:style-name="P665"><text:span text:style-name="T665_1">Minor</text:span></text:p>
          </table:table-cell>
        </table:table-row>
        <table:table-row table:style-name="Row102">
          <table:table-cell table:style-name="Cell305">
            <text:p text:style-name="P666"><text:span text:style-name="T666_1">Safeguarding</text:span></text:p>
          </table:table-cell>
          <table:table-cell table:style-name="Cell306">
            <text:p text:style-name="P667"><text:span text:style-name="T667_1">Moderate</text:span></text:p>
          </table:table-cell>
          <table:table-cell table:style-name="Cell307">
            <text:p text:style-name="P668"><text:span text:style-name="T668_1">There<text:s/>is<text:s/>a<text:s/>risk<text:s/>that<text:s/>EMCAF<text:s/>investments<text:s/>could<text:s/>harm<text:s/>people<text:s/>or<text:s/>the<text:s/>environment.</text:span></text:p>
            <text:p text:style-name="P669"/>
            <text:p text:style-name="P670"><text:span text:style-name="T670_1">EMCAF<text:s/>will<text:s/>use<text:s/>EIB<text:s/>E&amp;S<text:s/>systems<text:s/>to<text:s/>screen<text:s/>investments<text:s/>for<text:s/>risks,<text:s/>particularly<text:s/>for<text:s/>safeguarding<text:s/>people.<text:s/>This<text:s/>includes<text:s/>screening<text:s/>for<text:s/>risks<text:s/>of:<text:s/>limiting<text:s/>individual<text:s/>rights<text:s/>and<text:s/>freedoms;<text:s/>violation<text:s/>of<text:s/>human<text:s/>rights,<text:s/>including<text:s/>production<text:s/>or<text:s/>use<text:s/>of,<text:s/>trade<text:s/>in,<text:s/>or<text:s/>activities<text:s/>involving<text:s/>harmful<text:s/>or<text:s/>exploitative<text:s/>forms<text:s/>of<text:s/>forced<text:s/>labour<text:s/>or<text:s/>harmful<text:s/>child<text:s/>labour,<text:s/>as<text:s/>defined<text:s/>by<text:s/>ILO<text:s/>Fundamental<text:s/>Labour<text:s/>Conventions.<text:s/>EIB<text:s/>signed<text:s/>an<text:s/>MDB<text:s/>Joint<text:s/>Statement<text:s/>committing<text:s/>to<text:s/>prevent<text:s/>sexual<text:s/>harassment,<text:s/>abuse<text:s/>and<text:s/>sexual<text:s/>exploitation<text:s/>within<text:s/>its<text:s/>own<text:s/>institution<text:s/>and<text:s/>its<text:s/>operations.<text:s/>So<text:s/>EMCAF<text:s/>will<text:s/>require<text:s/>Target<text:s/>Funds<text:s/>to<text:s/>adopt<text:s/>measures<text:s/>to<text:s/>prevent<text:s/>and<text:s/>address<text:s/>any<text:s/>form<text:s/>of<text:s/>violence,<text:s/>harassment,<text:s/>including<text:s/>sexual<text:s/>harassment<text:s/>exploitation<text:s/>and<text:s/>abuse,<text:s/>gender-based<text:s/>violence,<text:s/>bullying,<text:s/>intimidation,<text:s/>and<text:s/>exploitation.</text:span></text:p>
            <text:p text:style-name="P671"/>
          </table:table-cell>
          <table:table-cell table:style-name="Cell308">
            <text:p text:style-name="P672"><text:span text:style-name="T672_1">Moderate</text:span></text:p>
          </table:table-cell>
        </table:table-row>
      </table:table>
      <text:p text:style-name="P673"/>
      <text:p text:style-name="P674"><text:span text:style-name="T674_1">F:<text:s/>PROGRAMME<text:s/>MANAGEMENT:<text:s/></text:span><text:bookmark-start text:name="_Hlk21353049"/><text:span text:style-name="T674_2">DELIVERY,<text:s/>COMMERCIAL<text:s/>&amp;<text:s/>FINANCIAL<text:s/>PERFORMANCE</text:span><text:bookmark-end text:name="_Hlk21353049"/></text:p>
      <text:p text:style-name="P675"/>
      <text:p text:style-name="P676"><text:span text:style-name="T676_1">Summarise<text:s/>the<text:s/>performance<text:s/>of<text:s/>partners<text:s/>and<text:s/>FCDO,<text:s/>notably<text:s/>on<text:s/>commercial<text:s/>and<text:s/>financial<text:s/>issues.<text:s/></text:span><text:span text:style-name="T676_2"><text:s text:c="3"/></text:span></text:p>
      <text:p text:style-name="P677"/>
      <text:p text:style-name="P678"><text:span text:style-name="T678_1">EMCAF<text:s/>was<text:s/>established<text:s/>in<text:s/>2021</text:span><text:span text:style-name="T678_2"><text:s/>and<text:s/>FCDO’s<text:s/>involvement<text:s/>began<text:s/>in<text:s/>2024.<text:s/>It<text:s/>has<text:s/></text:span><text:span text:style-name="T678_3">been<text:s/>delivered<text:s/>through<text:s/>two<text:s/>implementing<text:s/>partners:</text:span></text:p>
      <text:list text:style-name="LS3" xml:id="list54">
        <text:list-item>
          <text:p text:style-name="P679"><text:span text:style-name="T679_1">Allianz<text:s/>Global<text:s/>Investors<text:s/>(AGI)</text:span><text:span text:style-name="T679_2"><text:s/>as<text:s/></text:span><text:span text:style-name="T679_3">Fund<text:s/>Manager<text:s/>and<text:s/>General<text:s/>Partner</text:span></text:p>
        </text:list-item>
        <text:list-item>
          <text:p text:style-name="P680"><text:span text:style-name="T680_1">European<text:s/>Investment<text:s/>Bank<text:s/>(EIB)</text:span><text:span text:style-name="T680_2"><text:s/>as<text:s/>the<text:s/>Fund’s<text:s/>advisor</text:span></text:p>
        </text:list-item>
      </text:list>
      <text:p text:style-name="P681"/>
      <text:p text:style-name="P682"><text:span text:style-name="T682_1">The<text:s/>beneficial<text:s/>ownership<text:s/>of<text:s/>EMCAF<text:s/>and<text:s/>its<text:s/>downstream<text:s/>assets<text:s/>is<text:s/>divided<text:s/>between<text:s/>the<text:s/>general<text:s/>partner,<text:s/>and<text:s/>non-managing<text:s/>limited<text:s/>partners,<text:s/>depending<text:s/>on<text:s/>their<text:s/>varying<text:s/>capital<text:s/>contributions<text:s/>and<text:s/>positions<text:s/>in<text:s/>the<text:s/>fund<text:s/>as<text:s/>junior<text:s/>or<text:s/>senior<text:s/>investors.<text:s/></text:span><text:span text:style-name="T682_2">The<text:s/>fund<text:s/>reached<text:s/>final<text:s/>closing<text:s/>in<text:s/>December<text:s/>2024<text:s/>at<text:s/>450m<text:s/>EUR.<text:s/>Within<text:s/>this,<text:s/>FCDO<text:s/></text:span><text:span text:style-name="T682_3">(Junior<text:s/>Limited<text:s/>Partner)<text:s/></text:span><text:span text:style-name="T682_4">has<text:s/>made<text:s/>a<text:s/>capital<text:s/>commitment<text:s/>of</text:span><text:span text:style-name="T682_5"><text:s/>EUR<text:s/>10m</text:span><text:span text:style-name="T682_6"><text:s/>and<text:s/>has<text:s/></text:span><text:span text:style-name="T682_7">so<text:s/>far</text:span><text:span text:style-name="T682_8"><text:s/>invested<text:s/></text:span><text:span text:style-name="T682_9">EUR3.8m<text:s/>(</text:span><text:span text:style-name="T682_10">£</text:span><text:span text:style-name="T682_11">3.2m)</text:span><text:span text:style-name="T682_12"><text:s/>through<text:s/></text:span><text:span text:style-name="T682_13">three<text:s/></text:span><text:span text:style-name="T682_14">payments<text:s/>across<text:s/></text:span><text:span text:style-name="T682_15">two<text:s/></text:span><text:span text:style-name="T682_16">Financial<text:s/>Years</text:span><text:span text:style-name="T682_17"><text:s/>(</text:span><text:span text:style-name="T682_18">24-25<text:s/>and<text:s/>25-26)</text:span><text:span text:style-name="T682_19">.<text:s/></text:span></text:p>
      <text:p text:style-name="P683"/>
      <text:p text:style-name="P684"><text:span text:style-name="T684_1">Financial<text:s/>Management</text:span></text:p>
      <text:p text:style-name="P685"><text:span text:style-name="T685_1">FCDO’s<text:s/></text:span><text:span text:style-name="T685_2">first<text:s/>payment<text:s/>to<text:s/>EMCAF<text:s/></text:span><text:span text:style-name="T685_3">was<text:s/></text:span><text:span text:style-name="T685_4">EUR1</text:span><text:span text:style-name="T685_5">m</text:span><text:span text:style-name="T685_6"><text:s/></text:span><text:span text:style-name="T685_7">(</text:span><text:span text:style-name="T685_8">approx.<text:s/></text:span><text:span text:style-name="T685_9">£</text:span><text:span text:style-name="T685_10">0.85m</text:span><text:span text:style-name="T685_11">)</text:span><text:span text:style-name="T685_12"><text:s/>in<text:s/>March<text:s/>2024</text:span><text:span text:style-name="T685_13">,<text:s/>followed<text:s/>by<text:s/>a<text:s/>second<text:s/>payment<text:s/></text:span><text:span text:style-name="T685_14">of<text:s/>EUR1.8m<text:s/>(</text:span><text:span text:style-name="T685_15">approx.<text:s/></text:span><text:span text:style-name="T685_16">£</text:span><text:span text:style-name="T685_17">1</text:span><text:span text:style-name="T685_18">.</text:span><text:span text:style-name="T685_19">5</text:span><text:span text:style-name="T685_20">m</text:span><text:span text:style-name="T685_21">)</text:span><text:span text:style-name="T685_22"><text:s/>in<text:s/>April<text:s/>2024</text:span><text:span text:style-name="T685_23">.</text:span><text:span text:style-name="T685_24"><text:s/></text:span><text:span text:style-name="T685_25">This<text:s/>AR<text:s/>period<text:s/>saw<text:s/>a</text:span><text:span text:style-name="T685_26"><text:s/>third<text:s/>payment<text:s/>of<text:s/></text:span><text:span text:style-name="T685_27">EUR1m</text:span><text:span text:style-name="T685_28"><text:s/>(£0.84m)</text:span><text:span text:style-name="T685_29"><text:s/>in<text:s/>April<text:s/>2025</text:span><text:span text:style-name="T685_30">,<text:s/>bringing<text:s/>the<text:s/>total<text:s/>to<text:s/></text:span><text:span text:style-name="T685_31">EUR3.8m<text:s/>(£3.2m)</text:span><text:span text:style-name="T685_32"><text:s/>disbursed<text:s/>to<text:s/>EMCAF<text:s/>thus<text:s/>far.</text:span><text:span text:style-name="T685_33"><text:s/></text:span><text:span text:style-name="T685_34">The<text:s/></text:span><text:span text:style-name="T685_35">programme<text:s/>team<text:s/></text:span><text:span text:style-name="T685_36">expects<text:s/>a<text:s/>fourth<text:s/>disbursement<text:s/>of<text:s/>EUR1.75m<text:s/></text:span><text:span text:style-name="T685_37">(£1.5m)<text:s/></text:span><text:span text:style-name="T685_38">to<text:s/>be<text:s/>disbursed<text:s/>in<text:s/>March<text:s/>2026</text:span><text:span text:style-name="T685_39">,<text:s/>which<text:s/>would<text:s/>bring<text:s/>the<text:s/>total<text:s/>to<text:s/>EUR<text:s/>5.55</text:span><text:span text:style-name="T685_40">m<text:s/>(£</text:span><text:span text:style-name="T685_41">4</text:span><text:span text:style-name="T685_42">.</text:span><text:span text:style-name="T685_43">8</text:span><text:span text:style-name="T685_44">m)</text:span><text:span text:style-name="T685_45">.</text:span></text:p>
      <text:p text:style-name="P686"/>
      <text:p text:style-name="P687"><text:span text:style-name="T687_1">As<text:s/>the<text:s/>EMCAF<text:s/>income<text:s/>waterfall<text:s/>prioritises<text:s/>senior<text:s/>investors’<text:s/>returns,</text:span><text:span text:style-name="T687_2"><text:s/></text:span><text:span text:style-name="T687_3">and<text:s/>given<text:s/>the<text:s/>nature<text:s/>of<text:s/>underlying<text:s/>investments<text:s/>being<text:s/>equity<text:s/>investments</text:span><text:span text:style-name="T687_4">,</text:span><text:span text:style-name="T687_5"><text:s/>it<text:s/>is<text:s/>not<text:s/>expected<text:s/>that<text:s/>FCDO<text:s/>will<text:s/>receive<text:s/>return<text:s/>on<text:s/>investments<text:s/>until<text:s/></text:span><text:span text:style-name="T687_6">the<text:s/>2030s.<text:s/></text:span><text:span text:style-name="T687_7">The<text:s/>structuring<text:s/>of<text:s/>reflows<text:s/>in<text:s/>this<text:s/>manner<text:s/>was<text:s/>decided<text:s/>during<text:s/>design<text:s/>of<text:s/>EMCAF,<text:s/>prior<text:s/>to<text:s/>FCDO<text:s/>joining<text:s/>the<text:s/>partnership.</text:span><text:span text:style-name="T687_8"><text:s/></text:span><text:span text:style-name="T687_9">As<text:s/>an<text:s/>investment,<text:s/>whilst<text:s/>FCDO<text:s/>funds<text:s/>are<text:s/>at<text:s/>risk,<text:s/>reflows<text:s/>are<text:s/>anticipated.<text:s/>FCDO<text:s/>funding<text:s/>as<text:s/>junior<text:s/>equity<text:s/>will<text:s/>operate<text:s/>as<text:s/>first-loss<text:s/>capital,<text:s/>so<text:s/>may<text:s/>be<text:s/>eroded<text:s/>if<text:s/>the<text:s/>Fund<text:s/>is<text:s/>not<text:s/>achieving<text:s/>strong<text:s/>returns</text:span></text:p>
      <text:p text:style-name="P688"><text:span text:style-name="T688_1">Reporting<text:s/>and<text:s/>Communications</text:span></text:p>
      <text:p text:style-name="P689"><text:span text:style-name="T689_1">Through<text:s/>EMCAF’s<text:s/>Fund<text:s/>Managers,<text:s/>AGI,<text:s/>FCDO<text:s/>receives<text:s/>Annual<text:s/>Reports,<text:s/>Quarterly<text:s/>Reports</text:span><text:span text:style-name="T689_2">,<text:s/></text:span><text:span text:style-name="T689_3">quarterly<text:s/></text:span><text:span text:style-name="T689_4">E&amp;S</text:span><text:span text:style-name="T689_5"><text:s/>reports</text:span><text:span text:style-name="T689_6"><text:s/>and</text:span><text:span text:style-name="T689_7"><text:s/></text:span><text:span text:style-name="T689_8">unaudited</text:span><text:span text:style-name="T689_9"><text:s/>quarterly<text:s/>financial<text:s/>statements.</text:span><text:span text:style-name="T689_10"><text:s/></text:span><text:span text:style-name="T689_11">We<text:s/>have<text:s/></text:span><text:span text:style-name="T689_12">frequent<text:s/>meetings<text:s/>with<text:s/>AGI,<text:s/>who<text:s/>are<text:s/>responsive<text:s/>and<text:s/></text:span><text:span text:style-name="T689_13">fulfil<text:s/>our<text:s/>requests<text:s/>in<text:s/>a<text:s/>reasonable<text:s/>time<text:s/>period.<text:s/>FCDO<text:s/>has<text:s/>so<text:s/>far<text:s/>attended<text:s/>all<text:s/>bi-annual<text:s/>LPACs<text:s/>in-person<text:s/>and<text:s/></text:span><text:span text:style-name="T689_14">received<text:s/>minutes<text:s/>following<text:s/>the<text:s/>each<text:s/>LPAC</text:span><text:span text:style-name="T689_15">.<text:s/></text:span></text:p>
      <text:p text:style-name="P690"/>
      <text:p text:style-name="P691"><text:span text:style-name="T691_1">In<text:s/>this<text:s/>AR<text:s/>period,<text:s/>the<text:s/></text:span><text:span text:style-name="T691_2">programme<text:s/>team<text:s/></text:span><text:span text:style-name="T691_3">initiated<text:s/>an<text:s/>improved<text:s/>reporting<text:s/>process<text:s/>where<text:s/>all<text:s/>fraud<text:s/>and<text:s/>safeguarding<text:s/>instances<text:s/>are<text:s/>reported<text:s/>directly<text:s/>and<text:s/>immediately<text:s/>reported<text:s/>to<text:s/>FCDO,<text:s/>who<text:s/>then<text:s/>immediately<text:s/>report<text:s/>to<text:s/>Reporting<text:s/>Concerns.<text:s/></text:span></text:p>
      <text:p text:style-name="P692"/>
      <text:p text:style-name="P693"><text:span text:style-name="T693_1">G:<text:s/></text:span><text:span text:style-name="T693_2">MONITORING</text:span><text:span text:style-name="T693_3">,<text:s/>EVIDENCE<text:s/>AND<text:s/>LEARNING</text:span><text:span text:style-name="T693_4"><text:s/></text:span></text:p>
      <text:p text:style-name="P694"/>
      <text:p text:style-name="P695"><text:span text:style-name="T695_1">Recommendation<text:s/>1</text:span><text:span text:style-name="T695_2"><text:s/>(Initiate<text:s/>discussions<text:s/>with<text:s/>AGI<text:s/>on<text:s/>the<text:s/>£0.2m<text:s/>MEL<text:s/>budget)<text:s/>was<text:s/>actioned<text:s/>throughout<text:s/>this<text:s/>AR<text:s/>period</text:span><text:span text:style-name="T695_3">.<text:s/>The<text:s/></text:span><text:span text:style-name="T695_4">programme<text:s/>team<text:s/></text:span><text:span text:style-name="T695_5">discussed<text:s/>with<text:s/>AGI<text:s/>to<text:s/>develop<text:s/>a<text:s/>high-level<text:s/>plan<text:s/>involving<text:s/></text:span><text:span text:style-name="T695_6">procur</text:span><text:span text:style-name="T695_7">ing</text:span><text:span text:style-name="T695_8"><text:s/>a<text:s/>MEL<text:s/>delivery<text:s/>partner<text:s/>to<text:s/>conduct<text:s/>a<text:s/></text:span><text:span text:style-name="T695_9">qualitative<text:s/>study<text:s/></text:span><text:span text:style-name="T695_10">to<text:s/>analyse<text:s/>and<text:s/>make<text:s/>recommendation<text:s/>on<text:s/>the<text:s/>following<text:s/>aspects<text:s/>of<text:s/>EMCAF</text:span><text:span text:style-name="T695_11"><text:s/>(to<text:s/>be<text:s/>confirmed):</text:span></text:p>
      <text:list text:style-name="LS16" xml:id="list56">
        <text:list-item>
          <text:p text:style-name="P696"><text:span text:style-name="T696_1">The<text:s/>effectiveness<text:s/>of<text:s/></text:span><text:span text:style-name="T696_2">EMCAF’s<text:s/>fund-of-fund<text:s/>approach</text:span><text:span text:style-name="T696_3"><text:s/>in<text:s/>delivering<text:s/>FCDO<text:s/>objectives</text:span></text:p>
        </text:list-item>
        <text:list-item>
          <text:p text:style-name="P697"><text:span text:style-name="T697_1">Insights</text:span><text:span text:style-name="T697_2"><text:s/>from<text:s/>lessons<text:s/>learned<text:s/>from<text:s/>EMCAF’s<text:s/>experience</text:span><text:span text:style-name="T697_3"><text:s/>in<text:s/>increasing<text:s/>financial<text:s/>flows<text:s/>and<text:s/>mobilis</text:span><text:span text:style-name="T697_4">ing<text:s/>private<text:s/>capital<text:s/>into<text:s/></text:span><text:span text:style-name="T697_5">A&amp;R<text:s/>across<text:s/>EMDEs</text:span></text:p>
        </text:list-item>
        <text:list-item>
          <text:p text:style-name="P698"><text:span text:style-name="T698_1">EMCAF’s</text:span><text:span text:style-name="T698_2"><text:s/>restructured<text:s/>Logframe<text:s/>and<text:s/></text:span><text:span text:style-name="T698_3">ToC</text:span><text:span text:style-name="T698_4">.<text:s/></text:span></text:p>
        </text:list-item>
      </text:list>
      <text:p text:style-name="P699"><text:span text:style-name="T699_1">The<text:s/>MEL<text:s/>project<text:s/>will<text:s/></text:span><text:span text:style-name="T699_2">also<text:s/></text:span><text:span text:style-name="T699_3">test<text:s/>some<text:s/>assumptions<text:s/>set<text:s/>out<text:s/>in<text:s/>last<text:s/>year’s<text:s/>AR</text:span><text:span text:style-name="T699_4"><text:s/>(see<text:s/>Section<text:s/>G):</text:span></text:p>
      <text:p text:style-name="P700"/>
      <text:list text:style-name="LS6" xml:id="list59">
        <text:list-item>
          <text:p text:style-name="P701"><text:span text:style-name="T701_1">The<text:s/>portfolio<text:s/>will<text:s/>likely<text:s/></text:span><text:span text:style-name="T701_2">vary<text:s/>by<text:s/>type<text:s/>and<text:s/>sector,<text:s/>which<text:s/>will<text:s/>change<text:s/>resulting<text:s/>private<text:s/>finance<text:s/>leverage,<text:s/>socio-economic<text:s/>and<text:s/>environmental<text:s/>benefits<text:s/>delivered</text:span></text:p>
        </text:list-item>
        <text:list-item>
          <text:p text:style-name="P702"><text:span text:style-name="T702_1">EMCAF’s<text:s/>increased<text:s/>financial<text:s/>flows<text:s/>into<text:s/>A&amp;R<text:s/>in<text:s/>EMDEs<text:s/>will<text:s/>build<text:s/>confidence<text:s/>for<text:s/>further<text:s/>investment,<text:s/>though<text:s/>a<text:s/>robust<text:s/>communications<text:s/>plan<text:s/>is<text:s/>required</text:span></text:p>
        </text:list-item>
        <text:list-item>
          <text:p text:style-name="P703"><text:span text:style-name="T703_1">Due<text:s/>to<text:s/>the<text:s/>fund-of-funds<text:s/>structure,<text:s/>the<text:s/>full<text:s/>outcome<text:s/>for<text:s/>social<text:s/>impacts<text:s/>may<text:s/>not<text:s/>be<text:s/>realised<text:s/>until<text:s/>several<text:s/>years<text:s/>into<text:s/>the<text:s/>investment<text:s/>cycle.</text:span></text:p>
        </text:list-item>
      </text:list>
      <text:p text:style-name="P704"/>
      <text:p text:style-name="P705"><text:span text:style-name="T705_1">In<text:s/>this<text:s/>AR<text:s/>period</text:span><text:span text:style-name="T705_2">,<text:s/>discussions<text:s/>were<text:s/>initiated<text:s/>with<text:s/>AGI<text:s/>and<text:s/>internal<text:s/>FCDO<text:s/>teams<text:s/>were<text:s/>consulted<text:s/>by<text:s/>the<text:s/></text:span><text:span text:style-name="T705_3">programme<text:s/>team<text:s/></text:span><text:span text:style-name="T705_4">to<text:s/></text:span><text:span text:style-name="T705_5">seek<text:s/>external<text:s/>advice<text:s/>via<text:s/>the<text:s/>FCDO’s<text:s/>EQUALS<text:s/>team<text:s/>to<text:s/>develop<text:s/>a<text:s/>strategy,<text:s/>research<text:s/>plan<text:s/>and<text:s/>timeline.</text:span></text:p>
      <table:table table:style-name="Table18">
        <table:table-column table:style-name="Column58"/>
        <table:table-column table:style-name="Column59"/>
        <table:table-column table:style-name="Column60"/>
        <table:table-column table:style-name="Column61"/>
        <table:table-row table:style-name="Row103">
          <table:table-cell table:style-name="Cell309">
            <text:p text:style-name="P706"><text:span text:style-name="T706_1">Date<text:s/>of<text:s/>last<text:s/>narrative<text:s/>financial<text:s/>report</text:span></text:p>
          </table:table-cell>
          <table:table-cell table:style-name="Cell310">
            <text:p text:style-name="P707"><text:span text:style-name="T707_1">31/01/2025</text:span></text:p>
          </table:table-cell>
          <table:table-cell table:style-name="Cell311">
            <text:p text:style-name="P708"><text:span text:style-name="T708_1">Date<text:s/>of<text:s/>last<text:s/>audited<text:s/>annual<text:s/>statement</text:span></text:p>
          </table:table-cell>
          <table:table-cell table:style-name="Cell312">
            <text:p text:style-name="P709"><text:span text:style-name="T709_1">30</text:span><text:span text:style-name="T709_2">/09/</text:span><text:span text:style-name="T709_3">2024</text:span></text:p>
          </table:table-cell>
        </table:table-row>
      </table:table>
      <text:p text:style-name="P710"/>
      <text:p text:style-name="P711"/>
      <text:p text:style-name="P712"/>
      <text:p text:style-name="P713"><text:span text:style-name="T713_1">Annex<text:s/>1<text:s/>–<text:s/>Three<text:s/>new<text:s/>funds<text:s/>EMCAF<text:s/>invested<text:s/>into<text:s/>in<text:s/>2025</text:span></text:p>
      <text:p text:style-name="P714"/>
      <text:list text:style-name="LS27" xml:id="list62">
        <text:list-item>
          <text:p text:style-name="P715"><text:span text:style-name="T715_1">Vinci<text:s/>Climate<text:s/>Change</text:span><text:span text:style-name="T715_2">:<text:s/>Focusses<text:s/>on<text:s/>utility</text:span><text:span text:style-name="T715_3">‑</text:span><text:span text:style-name="T715_4">scale<text:s/>renewables,<text:s/>distributed<text:s/>solar,<text:s/>water<text:s/>&amp;<text:s/>sewerage<text:s/>concessions,<text:s/>energy<text:s/>efficiency<text:s/>and<text:s/>storage<text:s/>in<text:s/>Brazil.<text:s/></text:span></text:p>
        </text:list-item>
        <text:list-item>
          <text:p text:style-name="P716"><text:span text:style-name="T716_1">Helios</text:span><text:span text:style-name="T716_2">:<text:s/>Focusses<text:s/>on<text:s/>green<text:s/>energy<text:s/>solutions,<text:s/>climate</text:span><text:span text:style-name="T716_3">‑</text:span><text:span text:style-name="T716_4">smart<text:s/>agriculture,<text:s/>green<text:s/>mobility<text:s/>&amp;<text:s/>logistics,<text:s/>recycling<text:s/>&amp;<text:s/>resource<text:s/>efficiency,<text:s/>and<text:s/>digital/financial<text:s/>climate<text:s/>enablers<text:s/>in<text:s/>Africa.<text:s/></text:span></text:p>
        </text:list-item>
        <text:list-item>
          <text:p text:style-name="P717"><text:span text:style-name="T717_1">Leapfrog</text:span><text:span text:style-name="T717_2">:<text:s/>Focusses<text:s/>on<text:s/>distributed<text:s/>energy,<text:s/>rooftop<text:s/>solar,<text:s/>EV<text:s/>mobility,<text:s/>smart<text:s/>farming,<text:s/>and<text:s/>other<text:s/>climate</text:span><text:span text:style-name="T717_3">‑</text:span><text:span text:style-name="T717_4">enabled<text:s/>services<text:s/>across<text:s/>emerging<text:s/>markets<text:s/>in<text:s/>Asia<text:s/>and<text:s/>Africa.<text:s/></text:span></text:p>
        </text:list-item>
      </text:list>
      <text:p text:style-name="P718"><draw:frame svg:x="0.249cm" svg:y="1.149cm" svg:width="14.543cm" svg:height="12.969cm" draw:style-name="FR1" text:anchor-type="char" draw:z-index="0"><draw:image xlink:href="Pictures/image1.png" xlink:type="simple" xlink:show="embed" xlink:actuate="onLoad"/></draw:frame><text:span text:style-name="T718_1">A</text:span><text:span text:style-name="T718_2">nnex<text:s/></text:span><text:span text:style-name="T718_3">2</text:span><text:span text:style-name="T718_4"><text:s/>–<text:s/>I</text:span><text:span text:style-name="T718_5"><text:s/>can<text:s/>convert<text:s/></text:span><text:span text:style-name="T718_6">this<text:s/>into<text:s/>a<text:s/>better<text:s/>format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Para" style:family="paragraph" style:parent-style-name="Normal">
      <style:paragraph-properties fo:text-align="justify" fo:text-indent="-0.635cm" fo:margin-top="0.212cm" fo:margin-bottom="0.212cm" fo:margin-left="1.27cm"/>
      <style:text-properties fo:font-size="11pt" style:font-size-asian="11pt" style:font-name-complex="Arial" style:font-size-complex="11pt"/>
    </style:style>
    <style:style style:name="Para_20_Char" style:display-name="Para Char" style:family="text" style:parent-style-name="Default_20_Paragraph_20_Font">
      <style:text-properties style:font-name="Arial" fo:font-size="11pt" style:font-name-asian="Times New Roman" style:font-size-asian="11pt" style:font-name-complex="Arial" style:font-size-complex="11pt" fo:language-asian="en" fo:country-asian="US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Subtle_20_Emphasis" style:display-name="Subtle Emphasis" style:family="text" style:parent-style-name="Default_20_Paragraph_20_Font">
      <style:text-properties fo:font-style="italic" style:font-style-asian="italic" style:font-style-complex="italic" fo:color="#404040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TOC_20_Heading" style:display-name="TOC Heading" style:family="paragraph" style:parent-style-name="Heading_20_1">
      <style:paragraph-properties fo:line-height="108%"/>
      <style:text-properties fo:language="en" fo:country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Toc_20_3" style:display-name="Toc 3" style:family="paragraph" style:parent-style-name="Normal">
      <style:paragraph-properties fo:margin-bottom="0.176cm" fo:margin-left="0.847cm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x_msonormal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Toc_20_1" style:display-name="Toc 1" style:family="paragraph" style:parent-style-name="Normal">
      <style:paragraph-properties fo:margin-bottom="0.176cm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1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1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1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Aptos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Arial" style:font-name-asian="Arial" style:font-name-complex="Aria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-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6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789cm" text:min-label-width="0.635cm" fo:text-align="start" text:list-level-position-and-space-mode="label-alignment">
          <style:list-level-label-alignment text:label-followed-by="listtab" fo:margin-left="2.42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059cm" text:min-label-width="0.635cm" fo:text-align="start" text:list-level-position-and-space-mode="label-alignment">
          <style:list-level-label-alignment text:label-followed-by="listtab" fo:margin-left="3.694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329cm" text:min-label-width="0.635cm" fo:text-align="start" text:list-level-position-and-space-mode="label-alignment">
          <style:list-level-label-alignment text:label-followed-by="listtab" fo:margin-left="4.964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599cm" text:min-label-width="0.635cm" fo:text-align="start" text:list-level-position-and-space-mode="label-alignment">
          <style:list-level-label-alignment text:label-followed-by="listtab" fo:margin-left="6.23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869cm" text:min-label-width="0.635cm" fo:text-align="start" text:list-level-position-and-space-mode="label-alignment">
          <style:list-level-label-alignment text:label-followed-by="listtab" fo:margin-left="7.504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139cm" text:min-label-width="0.635cm" fo:text-align="start" text:list-level-position-and-space-mode="label-alignment">
          <style:list-level-label-alignment text:label-followed-by="listtab" fo:margin-left="8.774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409cm" text:min-label-width="0.635cm" fo:text-align="start" text:list-level-position-and-space-mode="label-alignment">
          <style:list-level-label-alignment text:label-followed-by="listtab" fo:margin-left="10.04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679cm" text:min-label-width="0.635cm" fo:text-align="start" text:list-level-position-and-space-mode="label-alignment">
          <style:list-level-label-alignment text:label-followed-by="listtab" fo:margin-left="11.314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Symbol"/>
    </style:style>
    <style:style style:name="List12Level2" style:family="text">
      <style:text-properties style:font-name="Symbol"/>
    </style:style>
    <style:style style:name="List12Level3" style:family="text">
      <style:text-properties style:font-name="Symbol"/>
    </style:style>
    <style:style style:name="List12Level4" style:family="text">
      <style:text-properties style:font-name="Symbol"/>
    </style:style>
    <style:style style:name="List12Level5" style:family="text">
      <style:text-properties style:font-name="Symbol"/>
    </style:style>
    <style:style style:name="List12Level6" style:family="text">
      <style:text-properties style:font-name="Symbol"/>
    </style:style>
    <style:style style:name="List12Level7" style:family="text">
      <style:text-properties style:font-name="Symbol"/>
    </style:style>
    <style:style style:name="List12Level8" style:family="text">
      <style:text-properties style:font-name="Symbol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a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727cm" text:min-label-width="0.635cm" fo:text-align="start" text:list-level-position-and-space-mode="label-alignment">
          <style:list-level-label-alignment text:label-followed-by="listtab" fo:margin-left="1.36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97cm" text:min-label-width="0.635cm" fo:text-align="start" text:list-level-position-and-space-mode="label-alignment">
          <style:list-level-label-alignment text:label-followed-by="listtab" fo:margin-left="2.63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267cm" text:min-label-width="0.635cm" fo:text-align="start" text:list-level-position-and-space-mode="label-alignment">
          <style:list-level-label-alignment text:label-followed-by="listtab" fo:margin-left="3.90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537cm" text:min-label-width="0.635cm" fo:text-align="start" text:list-level-position-and-space-mode="label-alignment">
          <style:list-level-label-alignment text:label-followed-by="listtab" fo:margin-left="5.17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807cm" text:min-label-width="0.635cm" fo:text-align="start" text:list-level-position-and-space-mode="label-alignment">
          <style:list-level-label-alignment text:label-followed-by="listtab" fo:margin-left="6.44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7.077cm" text:min-label-width="0.635cm" fo:text-align="start" text:list-level-position-and-space-mode="label-alignment">
          <style:list-level-label-alignment text:label-followed-by="listtab" fo:margin-left="7.71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347cm" text:min-label-width="0.635cm" fo:text-align="start" text:list-level-position-and-space-mode="label-alignment">
          <style:list-level-label-alignment text:label-followed-by="listtab" fo:margin-left="8.98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617cm" text:min-label-width="0.635cm" fo:text-align="start" text:list-level-position-and-space-mode="label-alignment">
          <style:list-level-label-alignment text:label-followed-by="listtab" fo:margin-left="10.25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887cm" text:min-label-width="0.635cm" fo:text-align="start" text:list-level-position-and-space-mode="label-alignment">
          <style:list-level-label-alignment text:label-followed-by="listtab" fo:margin-left="11.52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Symbol"/>
    </style:style>
    <style:style style:name="List17Level2" style:family="text">
      <style:text-properties style:font-name="Symbol"/>
    </style:style>
    <style:style style:name="List17Level3" style:family="text">
      <style:text-properties style:font-name="Symbol"/>
    </style:style>
    <style:style style:name="List17Level4" style:family="text">
      <style:text-properties style:font-name="Symbol"/>
    </style:style>
    <style:style style:name="List17Level5" style:family="text">
      <style:text-properties style:font-name="Symbol"/>
    </style:style>
    <style:style style:name="List17Level6" style:family="text">
      <style:text-properties style:font-name="Symbol"/>
    </style:style>
    <style:style style:name="List17Level7" style:family="text">
      <style:text-properties style:font-name="Symbol"/>
    </style:style>
    <style:style style:name="List17Level8" style:family="text">
      <style:text-properties style:font-name="Symbol"/>
    </style:style>
    <text:list-style style:name="LS17">
      <text:list-level-style-bullet text:bullet-char="" text:style-name="List1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Symbol"/>
    </style:style>
    <style:style style:name="List19Level2" style:family="text">
      <style:text-properties style:font-name="Symbol"/>
    </style:style>
    <style:style style:name="List19Level3" style:family="text">
      <style:text-properties style:font-name="Symbol"/>
    </style:style>
    <style:style style:name="List19Level4" style:family="text">
      <style:text-properties style:font-name="Symbol"/>
    </style:style>
    <style:style style:name="List19Level5" style:family="text">
      <style:text-properties style:font-name="Symbol"/>
    </style:style>
    <style:style style:name="List19Level6" style:family="text">
      <style:text-properties style:font-name="Symbol"/>
    </style:style>
    <style:style style:name="List19Level7" style:family="text">
      <style:text-properties style:font-name="Symbol"/>
    </style:style>
    <style:style style:name="List19Level8" style:family="text">
      <style:text-properties style:font-name="Symbol"/>
    </style:style>
    <text:list-style style:name="LS19">
      <text:list-level-style-bullet text:bullet-char="" text:style-name="List19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5" text:level="6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6" text:level="7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7" text:level="8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" text:style-name="List19Level8" text:level="9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Symbol"/>
    </style:style>
    <style:style style:name="List25Level2" style:family="text">
      <style:text-properties style:font-name="Symbol"/>
    </style:style>
    <style:style style:name="List25Level3" style:family="text">
      <style:text-properties style:font-name="Symbol"/>
    </style:style>
    <style:style style:name="List25Level4" style:family="text">
      <style:text-properties style:font-name="Symbol"/>
    </style:style>
    <style:style style:name="List25Level5" style:family="text">
      <style:text-properties style:font-name="Symbol"/>
    </style:style>
    <style:style style:name="List25Level6" style:family="text">
      <style:text-properties style:font-name="Symbol"/>
    </style:style>
    <style:style style:name="List25Level7" style:family="text">
      <style:text-properties style:font-name="Symbol"/>
    </style:style>
    <style:style style:name="List25Level8" style:family="text">
      <style:text-properties style:font-name="Symbol"/>
    </style:style>
    <text:list-style style:name="LS25">
      <text:list-level-style-bullet text:bullet-char="" text:style-name="List2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3" text:level="4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4" text:level="5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5" text:level="6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6" text:level="7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7" text:level="8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5Level8" text:level="9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>
      <style:paragraph-properties fo:text-align="center"/>
    </style:style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T4_2" style:family="text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6.128cm" svg:height="0.96cm" draw:style-name="FR1" text:anchor-type="page" draw:z-index="4"><draw:text-box fo:min-height="0.96cm"><text:p text:style-name="P2"><text:span text:style-name="T2_1">UK<text:s/>OFFICIAL-SENSITIVE<text:s/>-<text:s/>COMMERCIAL</text:span></text:p></draw:text-box><svg:desc>UK OFFICIAL-SENSITIVE - COMMERCIAL</svg:desc></draw:frame></text:p>
      </style:header>
      <style:footer>
        <text:p text:style-name="P3"><draw:frame svg:x="0cm" svg:y="0cm" svg:width="6.128cm" svg:height="0.96cm" draw:style-name="FR2" text:anchor-type="page" draw:z-index="10"><draw:text-box fo:min-height="0.96cm"><text:p text:style-name="P4"><text:span text:style-name="T4_1">UK<text:s/>OFFICIAL-SENSITIVE<text:s/>-<text:s/>COMMERCIAL</text:span></text:p></draw:text-box><svg:desc>UK OFFICIAL-SENSITIVE - COMMERCIAL</svg:desc></draw:frame><text:span text:style-name="T4_2">2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EMCAF Annual Review 2025</dc:title>
    <meta:initial-creator>Sophie Andrews</meta:initial-creator>
    <meta:creation-date>2026-03-17T22:53:00</meta:creation-date>
    <dc:creator>Anthony Perrett</dc:creator>
    <dc:date>2026-07-14T14:55:00</dc:date>
    <meta:editing-cycles>2291</meta:editing-cycles>
    <meta:document-statistic meta:page-count="25" meta:paragraph-count="647" meta:row-count="1658" meta:word-count="11977" meta:character-count="77687" meta:non-whitespace-character-count="66357"/>
    <meta:user-defined meta:name="Business Document Type">Annual review</meta:user-defined>
    <meta:user-defined meta:name="ClassificationContentMarkingFooterFontProps">#000000,10,Aptos</meta:user-defined>
    <meta:user-defined meta:name="ClassificationContentMarkingFooterShapeIds">7,32f87c93,21f410c,5d4c9fb</meta:user-defined>
    <meta:user-defined meta:name="ClassificationContentMarkingFooterText">UK OFFICIAL-SENSITIVE - COMMERCIAL</meta:user-defined>
    <meta:user-defined meta:name="ClassificationContentMarkingHeaderFontProps">#000000,10,Aptos</meta:user-defined>
    <meta:user-defined meta:name="ClassificationContentMarkingHeaderShapeIds">61089b6f,14c63351,205679e</meta:user-defined>
    <meta:user-defined meta:name="ClassificationContentMarkingHeaderText">UK OFFICIAL-SENSITIVE - COMMERCIAL</meta:user-defined>
    <meta:user-defined meta:name="ContentTypeId">0x010100A9E804AD2130B047BEB1B1355903FA5907007AAE2AFB0AD7224A8A09419D3F00EB78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