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6.1.0 --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Aptos" svg:font-family="Aptos" style:font-pitch="variable" style:font-family-generic="swiss"/>
    <style:font-face style:name="Calibri" svg:font-family="Calibri" style:font-pitch="variable" style:font-family-generic="swiss"/>
    <style:font-face style:name="Arial" svg:font-family="Arial" style:font-pitch="variable" style:font-family-generic="swiss"/>
    <style:font-face style:name="Segoe UI" svg:font-family="Segoe UI" style:font-pitch="variable" style:font-family-generic="swiss"/>
    <style:font-face style:name="Yu Gothic Light" svg:font-family="Yu Gothic Light" style:font-pitch="variable" style:font-family-generic="swiss"/>
    <style:font-face style:name="Calibri Light" svg:font-family="Calibri Light" style:font-pitch="variable" style:font-family-generic="swiss"/>
    <style:font-face style:name="游明朝" svg:font-family="游明朝"/>
  </office:font-face-decls>
  <office:automatic-styles>
    <style:style style:name="P1" style:family="paragraph" style:parent-style-name="Heading_20_2" style:master-page-name="Standard">
      <style:paragraph-properties fo:text-align="center"/>
    </style:style>
    <style:style style:name="T1_1" style:family="text">
      <style:text-properties fo:font-style="normal" style:font-style-asian="normal"/>
    </style:style>
    <style:style style:name="P2" style:family="paragraph" style:parent-style-name="Normal">
      <style:text-properties fo:font-size="11pt" style:font-size-asian="11pt" style:font-size-complex="11pt" fo:font-weight="bold" style:font-weight-asian="bold"/>
    </style:style>
    <style:style style:name="Table1" style:family="table">
      <style:table-properties table:align="left" style:width="15.903cm" fo:margin-left="0cm"/>
    </style:style>
    <style:style style:name="Column1" style:family="table-column">
      <style:table-column-properties style:column-width="6.992cm"/>
    </style:style>
    <style:style style:name="Column2" style:family="table-column">
      <style:table-column-properties style:column-width="4.251cm"/>
    </style:style>
    <style:style style:name="Column3" style:family="table-column">
      <style:table-column-properties style:column-width="4.66cm"/>
    </style:style>
    <style:style style:name="Row1" style:family="table-row">
      <style:table-row-properties style:min-row-height="0.718cm"/>
    </style:style>
    <style:style style:name="Cell1" style:family="table-cell">
      <style:table-cell-properties style:vertical-align="top" fo:border-top="#000000 0.018cm solid" fo:border-bottom="#000000 0.009cm dotte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line-height="100%" fo:margin-bottom="0cm"/>
    </style:style>
    <style:style style:name="T3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_2" style:family="text">
      <style:text-properties style:font-name="Arial" fo:font-size="10.5pt" style:font-name-asian="Arial" style:font-size-asian="10.5pt" style:font-name-complex="Arial" style:font-size-complex="10.5pt" fo:language="en" fo:language-asian="en" fo:language-complex="ar" fo:country="GB" fo:country-asian="GB" fo:country-complex="SA"/>
    </style:style>
    <style:style style:name="Row2" style:family="table-row">
      <style:table-row-properties style:min-row-height="0.728cm"/>
    </style:style>
    <style:style style:name="Cell2" style:family="table-cell">
      <style:table-cell-properties style:vertical-align="top" fo:border-top="#000000 0.009cm dotted" fo:border-bottom="#000000 0.009cm dotted" fo:padding-left="0.19cm" fo:border-left="#000000 0.018cm solid" fo:padding-right="0.19cm" fo:border-right="#000000 0.009cm dotted" fo:wrap-option="wrap"/>
    </style:style>
    <style:style style:name="P4" style:family="paragraph" style:parent-style-name="Normal">
      <style:paragraph-properties fo:line-height="100%" fo:margin-bottom="0cm"/>
    </style:style>
    <style:style style:name="T4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4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3" style:family="table-cell">
      <style:table-cell-properties style:vertical-align="top" fo:border-top="#000000 0.009cm dotted" fo:border-bottom="#000000 0.009cm dotted" fo:padding-left="0.19cm" fo:border-left="#000000 0.009cm dotted" fo:padding-right="0.19cm" fo:border-right="#000000 0.018cm solid" fo:wrap-option="wrap"/>
    </style:style>
    <style:style style:name="P5" style:family="paragraph" style:parent-style-name="Normal">
      <style:paragraph-properties fo:line-height="100%" fo:margin-bottom="0cm"/>
    </style:style>
    <style:style style:name="T5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5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Row3" style:family="table-row">
      <style:table-row-properties style:min-row-height="0.529cm"/>
    </style:style>
    <style:style style:name="Cell4" style:family="table-cell">
      <style:table-cell-properties style:vertical-align="top" fo:border-top="#000000 0.009cm dotted" fo:border-bottom="#000000 0.018cm solid" fo:padding-left="0.19cm" fo:border-left="#000000 0.018cm solid" fo:padding-right="0.19cm" fo:border-right="#000000 0.009cm dotted" fo:wrap-option="wrap"/>
    </style:style>
    <style:style style:name="P6" style:family="paragraph" style:parent-style-name="Normal">
      <style:paragraph-properties fo:line-height="100%" fo:margin-bottom="0cm"/>
    </style:style>
    <style:style style:name="T6_1" style:family="text">
      <style:text-properties style:font-name="Arial" fo:font-size="10pt" style:font-name-asian="Times New Roman" style:font-size-asian="10pt" style:font-name-complex="Times New Roman" style:font-size-complex="10pt" fo:language="fr" fo:language-asian="en" fo:language-complex="ar" fo:country="FR" fo:country-asian="GB" fo:country-complex="SA" fo:font-weight="bold" style:font-weight-asian="bold" style:font-weight-complex="bold"/>
    </style:style>
    <style:style style:name="T6_2" style:family="text">
      <style:text-properties style:font-name="Arial" fo:font-size="10pt" style:font-name-asian="Times New Roman" style:font-size-asian="10pt" style:font-name-complex="Times New Roman" style:font-size-complex="10pt" fo:language="fr" fo:language-asian="en" fo:language-complex="ar" fo:country="FR" fo:country-asian="GB" fo:country-complex="SA" fo:font-weight="bold" style:font-weight-asian="bold" style:font-weight-complex="bold"/>
    </style:style>
    <style:style style:name="T6_3" style:family="text">
      <style:text-properties style:font-name="Arial" fo:font-size="10pt" style:font-name-asian="Times New Roman" style:font-size-asian="10pt" style:font-name-complex="Times New Roman" style:font-size-complex="10pt" fo:language="fr" fo:language-asian="en" fo:language-complex="ar" fo:country="FR" fo:country-asian="GB" fo:country-complex="SA" fo:font-weight="bold" style:font-weight-asian="bold" style:font-weight-complex="bold"/>
    </style:style>
    <style:style style:name="T6_4" style:family="text">
      <style:text-properties style:font-name="Arial" fo:font-size="10.5pt" style:font-name-asian="Arial" style:font-size-asian="10.5pt" style:font-name-complex="Arial" style:font-size-complex="10.5pt" fo:language="fr" fo:language-asian="en" fo:language-complex="ar" fo:country="FR" fo:country-asian="GB" fo:country-complex="SA"/>
    </style:style>
    <style:style style:name="P7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fr" fo:language-asian="en" fo:language-complex="ar" fo:country="FR" fo:country-asian="GB" fo:country-complex="SA" fo:font-weight="bold" style:font-weight-asian="bold" style:font-weight-complex="bold"/>
    </style:style>
    <style:style style:name="Cell5" style:family="table-cell">
      <style:table-cell-properties style:vertical-align="top" fo:border-top="#000000 0.009cm dotted" fo:border-bottom="#000000 0.018cm solid" fo:padding-left="0.19cm" fo:border-left="#000000 0.009cm dotted" fo:padding-right="0.19cm" fo:border-right="#000000 0.009cm dotted" fo:wrap-option="wrap"/>
    </style:style>
    <style:style style:name="P8" style:family="paragraph" style:parent-style-name="Normal">
      <style:paragraph-properties fo:line-height="100%" fo:margin-bottom="0cm"/>
    </style:style>
    <style:style style:name="T8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8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8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6" style:family="table-cell">
      <style:table-cell-properties style:vertical-align="top" fo:border-top="#000000 0.009cm dotted" fo:border-bottom="#000000 0.018cm solid" fo:padding-left="0.19cm" fo:border-left="#000000 0.009cm dotted" fo:padding-right="0.19cm" fo:border-right="#000000 0.018cm solid" fo:wrap-option="wrap"/>
    </style:style>
    <style:style style:name="P9" style:family="paragraph" style:parent-style-name="Normal">
      <style:paragraph-properties fo:line-height="100%" fo:margin-bottom="0cm"/>
    </style:style>
    <style:style style:name="T9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9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9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10" style:family="paragraph" style:parent-style-name="Normal">
      <style:text-properties fo:font-size="11pt" style:font-size-asian="11pt" style:font-size-complex="11pt" fo:font-weight="bold" style:font-weight-asian="bold"/>
    </style:style>
    <style:style style:name="P11" style:family="paragraph" style:parent-style-name="Normal"/>
    <style:style style:name="T11_1" style:family="text">
      <style:text-properties fo:font-size="11pt" style:font-size-asian="11pt" style:font-size-complex="11pt" fo:font-weight="bold" style:font-weight-asian="bold"/>
    </style:style>
    <style:style style:name="Table2" style:family="table">
      <style:table-properties table:align="left" style:width="15.903cm" fo:margin-left="0cm"/>
    </style:style>
    <style:style style:name="Column4" style:family="table-column">
      <style:table-column-properties style:column-width="3.307cm"/>
    </style:style>
    <style:style style:name="Column5" style:family="table-column">
      <style:table-column-properties style:column-width="2.129cm"/>
    </style:style>
    <style:style style:name="Column6" style:family="table-column">
      <style:table-column-properties style:column-width="1.494cm"/>
    </style:style>
    <style:style style:name="Column7" style:family="table-column">
      <style:table-column-properties style:column-width="1.496cm"/>
    </style:style>
    <style:style style:name="Column8" style:family="table-column">
      <style:table-column-properties style:column-width="1.496cm"/>
    </style:style>
    <style:style style:name="Column9" style:family="table-column">
      <style:table-column-properties style:column-width="1.494cm"/>
    </style:style>
    <style:style style:name="Column10" style:family="table-column">
      <style:table-column-properties style:column-width="1.496cm"/>
    </style:style>
    <style:style style:name="Column11" style:family="table-column">
      <style:table-column-properties style:column-width="1.496cm"/>
    </style:style>
    <style:style style:name="Column12" style:family="table-column">
      <style:table-column-properties style:column-width="1.496cm"/>
    </style:style>
    <style:style style:name="Row4" style:family="table-row">
      <style:table-row-properties style:min-row-height="0.529cm"/>
    </style:style>
    <style:style style:name="Cell7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line-height="100%" fo:margin-bottom="0cm"/>
    </style:style>
    <style:style style:name="T1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line-height="100%" fo:margin-bottom="0cm"/>
    </style:style>
    <style:style style:name="T13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Row5" style:family="table-row">
      <style:table-row-properties style:min-row-height="0.529cm"/>
    </style:style>
    <style:style style:name="Cell16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line-height="100%" fo:margin-bottom="0cm"/>
    </style:style>
    <style:style style:name="T2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line-height="100%" fo:margin-bottom="0cm"/>
    </style:style>
    <style:style style:name="T22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Row6" style:family="table-row">
      <style:table-row-properties style:min-row-height="0.529cm"/>
    </style:style>
    <style:style style:name="Cell25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line-height="100%" fo:margin-bottom="0cm"/>
    </style:style>
    <style:style style:name="T3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30_2" style:family="text">
      <style:text-properties style:font-name="Arial" fo:font-size="11pt" style:font-name-asian="Times New Roman" style:font-size-asian="11pt" style:font-name-complex="Times New Roman" style:font-size-complex="12pt" fo:language="en" fo:language-asian="en" fo:language-complex="ar" fo:country="GB" fo:country-asian="GB" fo:country-complex="SA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line-height="100%" fo:margin-bottom="0cm"/>
    </style:style>
    <style:style style:name="T31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P39" style:family="paragraph" style:parent-style-name="Normal">
      <style:text-properties fo:font-size="11pt" style:font-size-asian="11pt" style:font-size-complex="11pt" fo:font-weight="bold" style:font-weight-asian="bold"/>
    </style:style>
    <style:style style:name="Table3" style:family="table">
      <style:table-properties table:align="left" style:width="15.912cm" fo:margin-left="-0.009cm"/>
    </style:style>
    <style:style style:name="Column13" style:family="table-column">
      <style:table-column-properties style:column-width="7.001cm"/>
    </style:style>
    <style:style style:name="Column14" style:family="table-column">
      <style:table-column-properties style:column-width="8.911cm"/>
    </style:style>
    <style:style style:name="Row7" style:family="table-row">
      <style:table-row-properties style:min-row-height="0.626cm"/>
    </style:style>
    <style:style style:name="Cell34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line-height="100%" fo:margin-bottom="0cm"/>
    </style:style>
    <style:style style:name="T4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40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line-height="100%" fo:margin-bottom="0cm"/>
    </style:style>
    <style:style style:name="T41_1" style:family="text"/>
    <style:style style:name="T41_2" style:family="text" style:parent-style-name="Internet_20_link">
      <style:text-properties fo:color="#0563c1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Row8" style:family="table-row">
      <style:table-row-properties style:min-row-height="0.711cm"/>
    </style:style>
    <style:style style:name="Cell36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line-height="100%" fo:margin-bottom="0cm"/>
    </style:style>
    <style:style style:name="T4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42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42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42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line-height="100%" fo:margin-bottom="0cm"/>
    </style:style>
    <style:style style:name="T43_1" style:family="text"/>
    <style:style style:name="T43_2" style:family="text" style:parent-style-name="Internet_20_link">
      <style:text-properties fo:color="#0563c1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P44" style:family="paragraph" style:parent-style-name="Normal">
      <style:text-properties fo:font-size="11pt" style:font-size-asian="11pt" style:font-size-complex="11pt" fo:font-weight="bold" style:font-weight-asian="bold"/>
    </style:style>
    <style:style style:name="P45" style:family="paragraph" style:parent-style-name="Normal"/>
    <style:style style:name="P46" style:family="paragraph" style:parent-style-name="Normal"/>
    <style:style style:name="P47" style:family="paragraph" style:parent-style-name="Normal">
      <style:paragraph-properties fo:keep-with-next="always"/>
    </style:style>
    <style:style style:name="T47_1" style:family="text">
      <style:text-properties fo:font-size="14pt" style:font-size-asian="14pt" style:font-size-complex="14pt" fo:font-weight="bold" style:font-weight-asian="bold" style:font-weight-complex="bold"/>
    </style:style>
    <style:style style:name="P48" style:family="paragraph" style:parent-style-name="Normal">
      <style:text-properties fo:font-size="11pt" style:font-size-asian="11pt" style:font-size-complex="11pt" fo:font-weight="bold" style:font-weight-asian="bold"/>
    </style:style>
    <style:style style:name="P49" style:family="paragraph" style:parent-style-name="Normal"/>
    <style:style style:name="T49_1" style:family="text">
      <style:text-properties fo:font-size="11pt" style:font-size-asian="11pt" style:font-size-complex="11pt" fo:font-weight="bold" style:font-weight-asian="bold" style:font-weight-complex="bold"/>
    </style:style>
    <style:style style:name="P50" style:family="paragraph" style:parent-style-name="Normal">
      <style:text-properties fo:font-size="11pt" style:font-size-asian="11pt" style:font-size-complex="11pt" fo:font-weight="bold" style:font-weight-asian="bold"/>
    </style:style>
    <style:style style:name="P51" style:family="paragraph" style:parent-style-name="Normal"/>
    <style:style style:name="T51_1" style:family="text">
      <style:text-properties fo:font-size="10pt" style:font-size-asian="10pt" style:font-size-complex="10pt"/>
    </style:style>
    <style:style style:name="T51_2" style:family="text">
      <style:text-properties fo:font-size="10pt" style:font-size-asian="10pt" style:font-size-complex="10pt"/>
    </style:style>
    <style:style style:name="T51_3" style:family="text">
      <style:text-properties fo:font-size="10pt" style:font-size-asian="10pt" style:font-size-complex="10pt"/>
    </style:style>
    <style:style style:name="T51_4" style:family="text">
      <style:text-properties fo:font-size="10pt" style:font-size-asian="10pt" style:font-size-complex="10pt"/>
    </style:style>
    <style:style style:name="T51_5" style:family="text">
      <style:text-properties fo:font-size="10pt" style:font-size-asian="10pt" style:font-size-complex="10pt"/>
    </style:style>
    <style:style style:name="T51_6" style:family="text">
      <style:text-properties fo:font-size="10pt" style:font-size-asian="10pt" style:font-size-complex="10pt"/>
    </style:style>
    <style:style style:name="T51_7" style:family="text">
      <style:text-properties fo:font-size="10pt" style:font-size-asian="10pt" style:font-size-complex="10pt"/>
    </style:style>
    <style:style style:name="T51_8" style:family="text">
      <style:text-properties fo:font-size="10pt" style:font-size-asian="10pt" style:font-size-complex="10pt"/>
    </style:style>
    <style:style style:name="T51_9" style:family="text">
      <style:text-properties fo:color="#000000" fo:font-size="10pt" style:font-name-asian="Arial" style:font-size-asian="10pt" style:font-name-complex="Arial" style:font-size-complex="10pt"/>
    </style:style>
    <style:style style:name="T51_10" style:family="text">
      <style:text-properties fo:color="#000000" fo:font-size="10pt" style:font-name-asian="Arial" style:font-size-asian="10pt" style:font-name-complex="Arial" style:font-size-complex="10pt"/>
    </style:style>
    <style:style style:name="T51_11" style:family="text">
      <style:text-properties fo:color="#000000" fo:font-size="10pt" style:font-name-asian="Arial" style:font-size-asian="10pt" style:font-name-complex="Arial" style:font-size-complex="10pt"/>
    </style:style>
    <style:style style:name="T51_12" style:family="text">
      <style:text-properties fo:color="#000000" fo:font-size="10pt" style:font-name-asian="Arial" style:font-size-asian="10pt" style:font-name-complex="Arial" style:font-size-complex="10pt"/>
    </style:style>
    <style:style style:name="T51_13" style:family="text">
      <style:text-properties fo:color="#000000" fo:font-size="10pt" style:font-name-asian="Arial" style:font-size-asian="10pt" style:font-name-complex="Arial" style:font-size-complex="10pt"/>
    </style:style>
    <style:style style:name="T51_14" style:family="text">
      <style:text-properties fo:color="#000000" fo:font-size="10pt" style:font-name-asian="Arial" style:font-size-asian="10pt" style:font-name-complex="Arial" style:font-size-complex="10pt"/>
    </style:style>
    <style:style style:name="T51_15" style:family="text">
      <style:text-properties fo:font-size="10pt" style:font-name-asian="Arial" style:font-size-asian="10pt" style:font-name-complex="Arial" style:font-size-complex="10pt"/>
    </style:style>
    <style:style style:name="T51_16" style:family="text">
      <style:text-properties fo:color="#000000" fo:font-size="10pt" style:font-name-asian="Arial" style:font-size-asian="10pt" style:font-name-complex="Arial" style:font-size-complex="10pt"/>
    </style:style>
    <style:style style:name="T51_17" style:family="text">
      <style:text-properties fo:color="#000000" fo:font-size="10pt" style:font-name-asian="Arial" style:font-size-asian="10pt" style:font-name-complex="Arial" style:font-size-complex="10pt"/>
    </style:style>
    <style:style style:name="T51_18" style:family="text">
      <style:text-properties fo:color="#000000" fo:font-size="10pt" style:font-name-asian="Arial" style:font-size-asian="10pt" style:font-name-complex="Arial" style:font-size-complex="10pt"/>
    </style:style>
    <style:style style:name="T51_19" style:family="text">
      <style:text-properties fo:color="#000000" fo:font-size="10pt" style:font-name-asian="Arial" style:font-size-asian="10pt" style:font-name-complex="Arial" style:font-size-complex="10pt"/>
    </style:style>
    <style:style style:name="T51_20" style:family="text">
      <style:text-properties fo:color="#000000" fo:font-size="10pt" style:font-name-asian="Arial" style:font-size-asian="10pt" style:font-name-complex="Arial" style:font-size-complex="10pt"/>
    </style:style>
    <style:style style:name="T51_21" style:family="text">
      <style:text-properties fo:color="#000000" fo:font-size="10pt" style:font-name-asian="Arial" style:font-size-asian="10pt" style:font-name-complex="Arial" style:font-size-complex="10pt"/>
    </style:style>
    <style:style style:name="T51_22" style:family="text">
      <style:text-properties fo:color="#000000" fo:font-size="10pt" style:font-name-asian="Arial" style:font-size-asian="10pt" style:font-name-complex="Arial" style:font-size-complex="10pt"/>
    </style:style>
    <style:style style:name="T51_23" style:family="text">
      <style:text-properties fo:color="#000000" fo:font-size="10pt" style:font-name-asian="Arial" style:font-size-asian="10pt" style:font-name-complex="Arial" style:font-size-complex="10pt"/>
    </style:style>
    <style:style style:name="T51_24" style:family="text">
      <style:text-properties fo:color="#000000" fo:font-size="10pt" style:font-name-asian="Arial" style:font-size-asian="10pt" style:font-name-complex="Arial" style:font-size-complex="10pt"/>
    </style:style>
    <style:style style:name="T51_25" style:family="text">
      <style:text-properties fo:color="#000000" fo:font-size="10pt" style:font-name-asian="Arial" style:font-size-asian="10pt" style:font-name-complex="Arial" style:font-size-complex="10pt"/>
    </style:style>
    <style:style style:name="T51_26" style:family="text">
      <style:text-properties fo:color="#000000" fo:font-size="10pt" style:font-name-asian="Arial" style:font-size-asian="10pt" style:font-name-complex="Arial" style:font-size-complex="10pt"/>
    </style:style>
    <style:style style:name="T51_27" style:family="text">
      <style:text-properties fo:color="#000000" fo:font-size="10pt" style:font-name-asian="Arial" style:font-size-asian="10pt" style:font-name-complex="Arial" style:font-size-complex="10pt"/>
    </style:style>
    <style:style style:name="T51_28" style:family="text">
      <style:text-properties fo:color="#000000" fo:font-size="10pt" style:font-name-asian="Arial" style:font-size-asian="10pt" style:font-name-complex="Arial" style:font-size-complex="10pt"/>
    </style:style>
    <style:style style:name="T51_29" style:family="text">
      <style:text-properties fo:color="#000000" fo:font-size="10pt" style:font-name-asian="Arial" style:font-size-asian="10pt" style:font-name-complex="Arial" style:font-size-complex="10pt"/>
    </style:style>
    <style:style style:name="T51_30" style:family="text">
      <style:text-properties fo:font-size="10pt" style:font-name-asian="Arial" style:font-size-asian="10pt" style:font-name-complex="Arial" style:font-size-complex="10pt"/>
    </style:style>
    <style:style style:name="P52" style:family="paragraph" style:parent-style-name="Normal">
      <style:text-properties fo:font-size="10pt" style:font-size-asian="10pt" style:font-size-complex="10pt"/>
    </style:style>
    <style:style style:name="P53" style:family="paragraph" style:parent-style-name="Normal"/>
    <style:style style:name="T53_1" style:family="text">
      <style:text-properties fo:font-size="10pt" style:font-size-asian="10pt" style:font-size-complex="10pt" style:text-underline-style="solid" style:text-underline-color="font-color"/>
    </style:style>
    <style:style style:name="P54" style:family="paragraph" style:parent-style-name="Normal">
      <style:text-properties fo:font-size="10pt" style:font-size-asian="10pt" style:font-size-complex="10pt" style:text-underline-style="solid" style:text-underline-color="font-color"/>
    </style:style>
    <style:style style:name="P55" style:family="paragraph" style:parent-style-name="Normal"/>
    <style:style style:name="T55_1" style:family="text">
      <style:text-properties fo:color="#000000" fo:font-size="10pt" style:font-name-asian="Arial" style:font-size-asian="10pt" style:font-name-complex="Arial" style:font-size-complex="10pt"/>
    </style:style>
    <style:style style:name="T55_2" style:family="text">
      <style:text-properties fo:color="#000000" fo:font-size="10pt" style:font-name-asian="Arial" style:font-size-asian="10pt" style:font-name-complex="Arial" style:font-size-complex="10pt"/>
    </style:style>
    <style:style style:name="T55_3" style:family="text">
      <style:text-properties fo:color="#000000" fo:font-size="10pt" style:font-name-asian="Arial" style:font-size-asian="10pt" style:font-name-complex="Arial" style:font-size-complex="10pt"/>
    </style:style>
    <style:style style:name="T55_4" style:family="text">
      <style:text-properties fo:color="#000000" fo:font-size="10pt" style:font-name-asian="Arial" style:font-size-asian="10pt" style:font-name-complex="Arial" style:font-size-complex="10pt"/>
    </style:style>
    <style:style style:name="T55_5" style:family="text">
      <style:text-properties fo:color="#000000" fo:font-size="10pt" style:font-name-asian="Arial" style:font-size-asian="10pt" style:font-name-complex="Arial" style:font-size-complex="10pt"/>
    </style:style>
    <style:style style:name="T55_6" style:family="text">
      <style:text-properties fo:color="#000000" fo:font-size="10pt" style:font-name-asian="Arial" style:font-size-asian="10pt" style:font-name-complex="Arial" style:font-size-complex="10pt"/>
    </style:style>
    <style:style style:name="T55_7" style:family="text">
      <style:text-properties fo:color="#000000" fo:font-size="10pt" style:font-name-asian="Arial" style:font-size-asian="10pt" style:font-name-complex="Arial" style:font-size-complex="10pt"/>
    </style:style>
    <style:style style:name="T55_8" style:family="text">
      <style:text-properties fo:color="#000000" fo:font-size="10pt" style:font-name-asian="Arial" style:font-size-asian="10pt" style:font-name-complex="Arial" style:font-size-complex="10pt"/>
    </style:style>
    <style:style style:name="T55_9" style:family="text">
      <style:text-properties fo:color="#000000" fo:font-size="10pt" style:font-name-asian="Arial" style:font-size-asian="10pt" style:font-name-complex="Arial" style:font-size-complex="10pt"/>
    </style:style>
    <style:style style:name="T55_10" style:family="text">
      <style:text-properties fo:color="#000000" fo:font-size="10pt" style:font-name-asian="Arial" style:font-size-asian="10pt" style:font-name-complex="Arial" style:font-size-complex="10pt"/>
    </style:style>
    <style:style style:name="T55_11" style:family="text">
      <style:text-properties fo:color="#000000" fo:font-size="10pt" style:font-name-asian="Arial" style:font-size-asian="10pt" style:font-name-complex="Arial" style:font-size-complex="10pt"/>
    </style:style>
    <style:style style:name="T55_12" style:family="text">
      <style:text-properties fo:color="#000000" fo:font-size="10pt" style:font-name-asian="Arial" style:font-size-asian="10pt" style:font-name-complex="Arial" style:font-size-complex="10pt"/>
    </style:style>
    <style:style style:name="T55_13" style:family="text">
      <style:text-properties fo:color="#000000" fo:font-size="10pt" style:font-name-asian="Arial" style:font-size-asian="10pt" style:font-name-complex="Arial" style:font-size-complex="10pt"/>
    </style:style>
    <style:style style:name="T55_14" style:family="text">
      <style:text-properties fo:font-size="10pt" style:font-size-asian="10pt" style:font-size-complex="10pt"/>
    </style:style>
    <style:style style:name="T55_15" style:family="text">
      <style:text-properties fo:font-size="10pt" style:font-size-asian="10pt" style:font-size-complex="10pt"/>
    </style:style>
    <style:style style:name="T55_16" style:family="text">
      <style:text-properties fo:font-size="10pt" style:font-name-asian="Arial" style:font-size-asian="10pt" style:font-size-complex="10pt"/>
    </style:style>
    <style:style style:name="T55_17" style:family="text">
      <style:text-properties fo:color="#000000" fo:font-size="10pt" style:font-name-asian="Arial" style:font-size-asian="10pt" style:font-name-complex="Arial" style:font-size-complex="10pt"/>
    </style:style>
    <style:style style:name="P56" style:family="paragraph" style:parent-style-name="Normal">
      <style:text-properties fo:color="#000000" fo:font-size="10pt" style:font-name-asian="Arial" style:font-size-asian="10pt" style:font-name-complex="Arial" style:font-size-complex="10pt"/>
    </style:style>
    <style:style style:name="P57" style:family="paragraph" style:parent-style-name="Normal"/>
    <style:style style:name="T57_1" style:family="text">
      <style:text-properties fo:font-size="10pt" style:font-size-asian="10pt" style:font-size-complex="10pt"/>
    </style:style>
    <style:style style:name="P58" style:family="paragraph" style:parent-style-name="List_20_Paragraph">
      <style:paragraph-properties fo:margin-bottom="0cm"/>
    </style:style>
    <style:style style:name="T58_1" style:family="text">
      <style:text-properties fo:font-size="10pt" style:font-size-asian="10pt"/>
    </style:style>
    <style:style style:name="T58_2" style:family="text">
      <style:text-properties fo:color="#000000" fo:font-size="10pt" style:font-name-asian="Arial" style:font-size-asian="10pt" style:font-name-complex="Arial"/>
    </style:style>
    <style:style style:name="T58_3" style:family="text">
      <style:text-properties fo:color="#000000" fo:font-size="10pt" style:font-name-asian="Arial" style:font-size-asian="10pt" style:font-name-complex="Arial"/>
    </style:style>
    <style:style style:name="T58_4" style:family="text">
      <style:text-properties fo:font-size="10pt" style:font-size-asian="10pt"/>
    </style:style>
    <style:style style:name="P59" style:family="paragraph" style:parent-style-name="List_20_Paragraph">
      <style:paragraph-properties fo:margin-bottom="0cm"/>
      <style:text-properties fo:font-size="10pt" style:font-size-asian="10pt"/>
    </style:style>
    <style:style style:name="T59_1" style:family="text">
      <style:text-properties fo:font-size="10pt" style:font-size-asian="10pt"/>
    </style:style>
    <style:style style:name="T59_2" style:family="text">
      <style:text-properties fo:font-size="10pt" style:font-size-asian="10pt"/>
    </style:style>
    <style:style style:name="T59_3" style:family="text">
      <style:text-properties fo:font-size="10pt" style:font-size-asian="10pt"/>
    </style:style>
    <style:style style:name="T59_4" style:family="text">
      <style:text-properties fo:font-size="10pt" style:font-size-asian="10pt"/>
    </style:style>
    <style:style style:name="T59_5" style:family="text">
      <style:text-properties fo:font-size="10pt" style:font-size-asian="10pt"/>
    </style:style>
    <style:style style:name="P60" style:family="paragraph" style:parent-style-name="Normal">
      <style:text-properties fo:font-size="10pt" style:font-size-asian="10pt" style:font-size-complex="10pt"/>
    </style:style>
    <style:style style:name="P61" style:family="paragraph" style:parent-style-name="Normal"/>
    <style:style style:name="T61_1" style:family="text">
      <style:text-properties fo:font-size="10pt" style:font-size-asian="10pt" style:font-size-complex="10pt"/>
    </style:style>
    <style:style style:name="T61_2" style:family="text">
      <style:text-properties fo:font-size="10pt" style:font-size-asian="10pt" style:font-size-complex="10pt"/>
    </style:style>
    <style:style style:name="T61_3" style:family="text">
      <style:text-properties fo:font-size="10pt" style:font-size-asian="10pt" style:font-size-complex="10pt"/>
    </style:style>
    <style:style style:name="T61_4" style:family="text">
      <style:text-properties fo:font-size="10pt" style:font-size-asian="10pt" style:font-size-complex="10pt"/>
    </style:style>
    <style:style style:name="T61_5" style:family="text">
      <style:text-properties fo:font-size="10pt" style:font-size-asian="10pt" style:font-size-complex="10pt"/>
    </style:style>
    <style:style style:name="T61_6" style:family="text">
      <style:text-properties fo:font-size="10pt" style:font-size-asian="10pt" style:font-size-complex="10pt"/>
    </style:style>
    <style:style style:name="T61_7" style:family="text">
      <style:text-properties fo:font-size="10pt" style:font-size-asian="10pt" style:font-size-complex="10pt"/>
    </style:style>
    <style:style style:name="T61_8" style:family="text">
      <style:text-properties fo:font-size="10pt" style:font-size-asian="10pt" style:font-size-complex="10pt"/>
    </style:style>
    <style:style style:name="T61_9" style:family="text">
      <style:text-properties fo:font-size="10pt" style:font-size-asian="10pt" style:font-size-complex="10pt"/>
    </style:style>
    <style:style style:name="T61_10" style:family="text">
      <style:text-properties fo:font-size="10pt" style:font-size-asian="10pt" style:font-size-complex="10pt"/>
    </style:style>
    <style:style style:name="T61_11" style:family="text">
      <style:text-properties fo:font-size="10pt" style:font-size-asian="10pt" style:font-size-complex="10pt"/>
    </style:style>
    <style:style style:name="T61_12" style:family="text">
      <style:text-properties fo:font-size="10pt" style:font-size-asian="10pt" style:font-size-complex="10pt"/>
    </style:style>
    <style:style style:name="P62" style:family="paragraph" style:parent-style-name="Normal">
      <style:text-properties fo:font-size="10pt" style:font-size-asian="10pt" style:font-size-complex="10pt"/>
    </style:style>
    <style:style style:name="P63" style:family="paragraph" style:parent-style-name="Normal"/>
    <style:style style:name="T63_1" style:family="text">
      <style:text-properties fo:font-size="10pt" style:font-size-asian="10pt" style:font-size-complex="10pt" style:text-underline-style="solid" style:text-underline-color="font-color"/>
    </style:style>
    <style:style style:name="P64" style:family="paragraph" style:parent-style-name="Normal">
      <style:text-properties fo:font-size="10pt" style:font-size-asian="10pt" style:font-size-complex="10pt" style:text-underline-style="solid" style:text-underline-color="font-color"/>
    </style:style>
    <style:style style:name="P65" style:family="paragraph" style:parent-style-name="Normal"/>
    <style:style style:name="T65_1" style:family="text">
      <style:text-properties fo:color="#000000" fo:font-size="10pt" style:font-name-asian="Arial" style:font-size-asian="10pt" style:font-name-complex="Arial" style:font-size-complex="10pt"/>
    </style:style>
    <style:style style:name="T65_2" style:family="text">
      <style:text-properties fo:color="#000000" fo:font-size="10pt" style:font-name-asian="Arial" style:font-size-asian="10pt" style:font-name-complex="Arial" style:font-size-complex="10pt"/>
    </style:style>
    <style:style style:name="T65_3" style:family="text">
      <style:text-properties fo:color="#000000" fo:font-size="10pt" style:font-name-asian="Arial" style:font-size-asian="10pt" style:font-name-complex="Arial" style:font-size-complex="10pt"/>
    </style:style>
    <style:style style:name="T65_4" style:family="text">
      <style:text-properties fo:color="#000000" fo:font-size="10pt" style:font-name-asian="Arial" style:font-size-asian="10pt" style:font-name-complex="Arial" style:font-size-complex="10pt"/>
    </style:style>
    <style:style style:name="T65_5" style:family="text">
      <style:text-properties fo:color="#000000" fo:font-size="10pt" style:font-name-asian="Arial" style:font-size-asian="10pt" style:font-name-complex="Arial" style:font-size-complex="10pt"/>
    </style:style>
    <style:style style:name="T65_6" style:family="text">
      <style:text-properties fo:color="#000000" fo:font-size="10pt" style:font-name-asian="Arial" style:font-size-asian="10pt" style:font-name-complex="Arial" style:font-size-complex="10pt"/>
    </style:style>
    <style:style style:name="T65_7" style:family="text">
      <style:text-properties fo:color="#000000" fo:font-size="10pt" style:font-name-asian="Arial" style:font-size-asian="10pt" style:font-name-complex="Arial" style:font-size-complex="10pt"/>
    </style:style>
    <style:style style:name="T65_8" style:family="text">
      <style:text-properties fo:color="#000000" fo:font-size="10pt" style:font-name-asian="Arial" style:font-size-asian="10pt" style:font-name-complex="Arial" style:font-size-complex="10pt"/>
    </style:style>
    <style:style style:name="T65_9" style:family="text">
      <style:text-properties fo:color="#000000" fo:font-size="10pt" style:font-name-asian="Arial" style:font-size-asian="10pt" style:font-name-complex="Arial" style:font-size-complex="10pt"/>
    </style:style>
    <style:style style:name="T65_10" style:family="text">
      <style:text-properties fo:color="#000000" fo:font-size="10pt" style:font-name-asian="Arial" style:font-size-asian="10pt" style:font-name-complex="Arial" style:font-size-complex="10pt"/>
    </style:style>
    <style:style style:name="T65_11" style:family="text">
      <style:text-properties fo:color="#000000" fo:font-size="10pt" style:font-name-asian="Arial" style:font-size-asian="10pt" style:font-name-complex="Arial" style:font-size-complex="10pt"/>
    </style:style>
    <style:style style:name="T65_12" style:family="text">
      <style:text-properties fo:color="#000000" fo:font-size="10pt" style:font-name-asian="Arial" style:font-size-asian="10pt" style:font-name-complex="Arial" style:font-size-complex="10pt"/>
    </style:style>
    <style:style style:name="T65_13" style:family="text">
      <style:text-properties fo:color="#000000" fo:font-size="10pt" style:font-name-asian="Arial" style:font-size-asian="10pt" style:font-name-complex="Arial" style:font-size-complex="10pt"/>
    </style:style>
    <style:style style:name="T65_14" style:family="text">
      <style:text-properties fo:color="#000000" fo:font-size="10pt" style:font-name-asian="Arial" style:font-size-asian="10pt" style:font-name-complex="Arial" style:font-size-complex="10pt"/>
    </style:style>
    <style:style style:name="T65_15" style:family="text">
      <style:text-properties fo:color="#000000" fo:font-size="10pt" style:font-name-asian="Arial" style:font-size-asian="10pt" style:font-name-complex="Arial" style:font-size-complex="10pt"/>
    </style:style>
    <style:style style:name="T65_16" style:family="text">
      <style:text-properties fo:color="#000000" fo:font-size="10pt" style:font-name-asian="Arial" style:font-size-asian="10pt" style:font-name-complex="Arial" style:font-size-complex="10pt"/>
    </style:style>
    <style:style style:name="T65_17" style:family="text">
      <style:text-properties fo:color="#000000" fo:font-size="10pt" style:font-name-asian="Arial" style:font-size-asian="10pt" style:font-name-complex="Arial" style:font-size-complex="10pt"/>
    </style:style>
    <style:style style:name="T65_18" style:family="text">
      <style:text-properties fo:color="#000000" fo:font-size="10pt" style:font-name-asian="Arial" style:font-size-asian="10pt" style:font-name-complex="Arial" style:font-size-complex="10pt"/>
    </style:style>
    <style:style style:name="T65_19" style:family="text">
      <style:text-properties fo:color="#000000" fo:font-size="10pt" style:font-name-asian="Arial" style:font-size-asian="10pt" style:font-name-complex="Arial" style:font-size-complex="10pt"/>
    </style:style>
    <style:style style:name="P66" style:family="paragraph" style:parent-style-name="Normal">
      <style:text-properties fo:font-size="10pt" style:font-size-asian="10pt" style:font-size-complex="10pt"/>
    </style:style>
    <style:style style:name="P67" style:family="paragraph" style:parent-style-name="Normal"/>
    <style:style style:name="T67_1" style:family="text">
      <style:text-properties fo:color="#000000" fo:font-size="10pt" style:font-name-asian="Arial" style:font-size-asian="10pt" style:font-name-complex="Arial" style:font-size-complex="10pt"/>
    </style:style>
    <style:style style:name="T67_2" style:family="text">
      <style:text-properties fo:color="#000000" fo:font-size="10pt" style:font-name-asian="Arial" style:font-size-asian="10pt" style:font-name-complex="Arial" style:font-size-complex="10pt"/>
    </style:style>
    <style:style style:name="T67_3" style:family="text">
      <style:text-properties fo:color="#000000" fo:font-size="10pt" style:font-name-asian="Arial" style:font-size-asian="10pt" style:font-name-complex="Arial" style:font-size-complex="10pt"/>
    </style:style>
    <style:style style:name="T67_4" style:family="text">
      <style:text-properties fo:color="#000000" fo:font-size="10pt" style:font-name-asian="Arial" style:font-size-asian="10pt" style:font-name-complex="Arial" style:font-size-complex="10pt"/>
    </style:style>
    <style:style style:name="T67_5" style:family="text">
      <style:text-properties fo:color="#000000" fo:font-size="10pt" style:font-name-asian="Arial" style:font-size-asian="10pt" style:font-name-complex="Arial" style:font-size-complex="10pt"/>
    </style:style>
    <style:style style:name="T67_6" style:family="text">
      <style:text-properties fo:color="#000000" fo:font-size="10pt" style:font-name-asian="Arial" style:font-size-asian="10pt" style:font-name-complex="Arial" style:font-size-complex="10pt"/>
    </style:style>
    <style:style style:name="T67_7" style:family="text">
      <style:text-properties fo:color="#000000" fo:font-size="10pt" style:font-name-asian="Arial" style:font-size-asian="10pt" style:font-name-complex="Arial" style:font-size-complex="10pt"/>
    </style:style>
    <style:style style:name="T67_8" style:family="text">
      <style:text-properties fo:color="#000000" fo:font-size="10pt" style:font-name-asian="Arial" style:font-size-asian="10pt" style:font-name-complex="Arial" style:font-size-complex="10pt"/>
    </style:style>
    <style:style style:name="T67_9" style:family="text">
      <style:text-properties fo:color="#000000" fo:font-size="10pt" style:font-name-asian="Arial" style:font-size-asian="10pt" style:font-name-complex="Arial" style:font-size-complex="10pt"/>
    </style:style>
    <style:style style:name="T67_10" style:family="text">
      <style:text-properties fo:color="#000000" fo:font-size="10pt" style:font-name-asian="Arial" style:font-size-asian="10pt" style:font-name-complex="Arial" style:font-size-complex="10pt"/>
    </style:style>
    <style:style style:name="T67_11" style:family="text">
      <style:text-properties fo:color="#000000" fo:font-size="10pt" style:font-name-asian="Arial" style:font-size-asian="10pt" style:font-name-complex="Arial" style:font-size-complex="10pt"/>
    </style:style>
    <style:style style:name="T67_12" style:family="text">
      <style:text-properties fo:color="#000000" fo:font-size="10pt" style:font-name-asian="Arial" style:font-size-asian="10pt" style:font-name-complex="Arial" style:font-size-complex="10pt"/>
    </style:style>
    <style:style style:name="T67_13" style:family="text">
      <style:text-properties fo:color="#000000" fo:font-size="10pt" style:font-name-asian="Arial" style:font-size-asian="10pt" style:font-name-complex="Arial" style:font-size-complex="10pt"/>
    </style:style>
    <style:style style:name="T67_14" style:family="text">
      <style:text-properties fo:color="#000000" fo:font-size="10pt" style:font-name-asian="Arial" style:font-size-asian="10pt" style:font-name-complex="Arial" style:font-size-complex="10pt"/>
    </style:style>
    <style:style style:name="T67_15" style:family="text">
      <style:text-properties fo:color="#000000" fo:font-size="10pt" style:font-name-asian="Arial" style:font-size-asian="10pt" style:font-name-complex="Arial" style:font-size-complex="10pt"/>
    </style:style>
    <style:style style:name="T67_16" style:family="text">
      <style:text-properties fo:color="#000000" fo:font-size="10pt" style:font-name-asian="Arial" style:font-size-asian="10pt" style:font-name-complex="Arial" style:font-size-complex="10pt"/>
    </style:style>
    <style:style style:name="T67_17" style:family="text">
      <style:text-properties fo:color="#000000" fo:font-size="10pt" style:font-name-asian="Arial" style:font-size-asian="10pt" style:font-name-complex="Arial" style:font-size-complex="10pt"/>
    </style:style>
    <style:style style:name="T67_18" style:family="text">
      <style:text-properties fo:color="#000000" fo:font-size="10pt" style:font-name-asian="Arial" style:font-size-asian="10pt" style:font-name-complex="Arial" style:font-size-complex="10pt"/>
    </style:style>
    <style:style style:name="T67_19" style:family="text">
      <style:text-properties fo:color="#000000" fo:font-size="10pt" style:font-name-asian="Arial" style:font-size-asian="10pt" style:font-name-complex="Arial" style:font-size-complex="10pt"/>
    </style:style>
    <style:style style:name="T67_20" style:family="text">
      <style:text-properties fo:color="#000000" fo:font-size="10pt" style:font-name-asian="Arial" style:font-size-asian="10pt" style:font-name-complex="Arial" style:font-size-complex="10pt"/>
    </style:style>
    <style:style style:name="T67_21" style:family="text">
      <style:text-properties fo:color="#000000" fo:font-size="10pt" style:font-name-asian="Arial" style:font-size-asian="10pt" style:font-name-complex="Arial" style:font-size-complex="10pt"/>
    </style:style>
    <style:style style:name="P68" style:family="paragraph" style:parent-style-name="Normal">
      <style:text-properties fo:font-size="10pt" style:font-size-asian="10pt" style:font-size-complex="10pt"/>
    </style:style>
    <style:style style:name="P69" style:family="paragraph" style:parent-style-name="Normal"/>
    <style:style style:name="T69_1" style:family="text">
      <style:text-properties fo:font-size="10pt" style:font-size-asian="10pt" style:font-size-complex="10pt"/>
    </style:style>
    <style:style style:name="P70" style:family="paragraph" style:parent-style-name="Normal">
      <style:text-properties fo:font-size="10pt" style:font-size-asian="10pt" style:font-size-complex="10pt"/>
    </style:style>
    <style:style style:name="Table4" style:family="table">
      <style:table-properties table:align="left" style:width="15.744cm" fo:margin-left="0cm"/>
    </style:style>
    <style:style style:name="Column15" style:family="table-column">
      <style:table-column-properties style:column-width="8.243cm" style:use-optimal-column-width="false"/>
    </style:style>
    <style:style style:name="Column16" style:family="table-column">
      <style:table-column-properties style:column-width="7.502cm" style:use-optimal-column-width="false"/>
    </style:style>
    <style:style style:name="Row9" style:family="table-row">
      <style:table-row-properties style:min-row-height="0.529cm" style:use-optimal-row-height="false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paragraph-properties fo:text-align="center" fo:line-height="100%" fo:margin-bottom="0cm"/>
    </style:style>
    <style:style style:name="T71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paragraph-properties fo:text-align="center" fo:line-height="100%" fo:margin-bottom="0cm"/>
    </style:style>
    <style:style style:name="T72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10" style:family="table-row">
      <style:table-row-properties style:min-row-height="0.529cm" style:use-optimal-row-height="false"/>
    </style:style>
    <style:style style:name="Cell40" style:family="table-cell">
      <style:table-cell-properties fo:background-color="#e2ef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paragraph-properties fo:line-height="100%" fo:margin-bottom="0cm"/>
    </style:style>
    <style:style style:name="T73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41" style:family="table-cell">
      <style:table-cell-properties fo:background-color="#e2ef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paragraph-properties fo:line-height="100%" fo:margin-bottom="0cm"/>
    </style:style>
    <style:style style:name="T74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Row11" style:family="table-row">
      <style:table-row-properties style:min-row-height="0.529cm" style:use-optimal-row-height="false"/>
    </style:style>
    <style:style style:name="Cell42" style:family="table-cell">
      <style:table-cell-properties fo:background-color="#deebf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paragraph-properties fo:line-height="100%" fo:margin-bottom="0cm"/>
    </style:style>
    <style:style style:name="T75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43" style:family="table-cell">
      <style:table-cell-properties fo:background-color="#deebf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paragraph-properties fo:line-height="100%" fo:margin-bottom="0cm"/>
    </style:style>
    <style:style style:name="T76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76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Row12" style:family="table-row">
      <style:table-row-properties style:min-row-height="0.529cm" style:use-optimal-row-height="false"/>
    </style:style>
    <style:style style:name="Cell44" style:family="table-cell">
      <style:table-cell-properties fo:background-color="#deebf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paragraph-properties fo:line-height="100%" fo:margin-bottom="0cm"/>
    </style:style>
    <style:style style:name="T77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45" style:family="table-cell">
      <style:table-cell-properties fo:background-color="#deebf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paragraph-properties fo:line-height="100%" fo:margin-bottom="0cm"/>
    </style:style>
    <style:style style:name="T78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Row13" style:family="table-row">
      <style:table-row-properties style:min-row-height="0.529cm" style:use-optimal-row-height="false"/>
    </style:style>
    <style:style style:name="Cell46" style:family="table-cell">
      <style:table-cell-properties fo:background-color="#deebf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paragraph-properties fo:line-height="100%" fo:margin-bottom="0cm"/>
    </style:style>
    <style:style style:name="T79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47" style:family="table-cell">
      <style:table-cell-properties fo:background-color="#deebf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paragraph-properties fo:line-height="100%" fo:margin-bottom="0cm"/>
    </style:style>
    <style:style style:name="T80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Row14" style:family="table-row">
      <style:table-row-properties style:min-row-height="0.529cm" style:use-optimal-row-height="false"/>
    </style:style>
    <style:style style:name="Cell48" style:family="table-cell">
      <style:table-cell-properties fo:background-color="#fbe5d5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paragraph-properties fo:line-height="100%" fo:margin-bottom="0cm"/>
    </style:style>
    <style:style style:name="T81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81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81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49" style:family="table-cell">
      <style:table-cell-properties fo:background-color="#fbe5d5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paragraph-properties fo:line-height="100%" fo:margin-bottom="0cm"/>
    </style:style>
    <style:style style:name="T82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Row15" style:family="table-row">
      <style:table-row-properties style:min-row-height="0.529cm" style:use-optimal-row-height="false"/>
    </style:style>
    <style:style style:name="Cell50" style:family="table-cell">
      <style:table-cell-properties fo:background-color="#fbe5d5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paragraph-properties fo:line-height="100%" fo:margin-bottom="0cm"/>
    </style:style>
    <style:style style:name="T83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51" style:family="table-cell">
      <style:table-cell-properties fo:background-color="#fbe5d5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paragraph-properties fo:line-height="100%" fo:margin-bottom="0cm"/>
    </style:style>
    <style:style style:name="T84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Row16" style:family="table-row">
      <style:table-row-properties style:min-row-height="0.529cm" style:use-optimal-row-height="false"/>
    </style:style>
    <style:style style:name="Cell52" style:family="table-cell">
      <style:table-cell-properties fo:background-color="#fbe5d5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paragraph-properties fo:line-height="100%" fo:margin-bottom="0cm"/>
    </style:style>
    <style:style style:name="T8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53" style:family="table-cell">
      <style:table-cell-properties fo:background-color="#fbe5d5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paragraph-properties fo:line-height="100%" fo:margin-bottom="0cm"/>
    </style:style>
    <style:style style:name="T86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87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Row17" style:family="table-row">
      <style:table-row-properties style:min-row-height="0.529cm" style:use-optimal-row-height="false"/>
    </style:style>
    <style:style style:name="Cell54" style:family="table-cell">
      <style:table-cell-properties fo:background-color="#fbe5d5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paragraph-properties fo:line-height="100%" fo:margin-bottom="0cm"/>
    </style:style>
    <style:style style:name="T88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55" style:family="table-cell">
      <style:table-cell-properties fo:background-color="#fbe5d5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paragraph-properties fo:line-height="100%" fo:margin-bottom="0cm"/>
    </style:style>
    <style:style style:name="T89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Row18" style:family="table-row">
      <style:table-row-properties style:min-row-height="0.529cm" style:use-optimal-row-height="false"/>
    </style:style>
    <style:style style:name="Cell56" style:family="table-cell">
      <style:table-cell-properties fo:background-color="#fbe5d5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>
      <style:paragraph-properties fo:line-height="100%" fo:margin-bottom="0cm"/>
    </style:style>
    <style:style style:name="T90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57" style:family="table-cell">
      <style:table-cell-properties fo:background-color="#fbe5d5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>
      <style:paragraph-properties fo:line-height="100%" fo:margin-bottom="0cm"/>
    </style:style>
    <style:style style:name="T91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92" style:family="paragraph" style:parent-style-name="Normal"/>
    <style:style style:name="P93" style:family="paragraph" style:parent-style-name="Normal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94" style:family="paragraph" style:parent-style-name="Normal"/>
    <style:style style:name="T94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95" style:family="paragraph" style:parent-style-name="Normal">
      <style:text-properties fo:font-size="10pt" style:font-size-asian="10pt" style:font-name-complex="Arial" style:font-size-complex="10pt"/>
    </style:style>
    <style:style style:name="P96" style:family="paragraph" style:parent-style-name="Normal"/>
    <style:style style:name="T96_1" style:family="text">
      <style:text-properties fo:font-size="10pt" style:font-size-asian="10pt" style:font-name-complex="Arial" style:font-size-complex="10pt"/>
    </style:style>
    <style:style style:name="T96_2" style:family="text">
      <style:text-properties fo:font-size="10pt" style:font-size-asian="10pt" style:font-name-complex="Arial" style:font-size-complex="10pt"/>
    </style:style>
    <style:style style:name="T96_3" style:family="text">
      <style:text-properties fo:font-size="10pt" style:font-size-asian="10pt" style:font-name-complex="Arial" style:font-size-complex="10pt"/>
    </style:style>
    <style:style style:name="T96_4" style:family="text">
      <style:text-properties fo:font-size="10pt" style:font-size-asian="10pt" style:font-name-complex="Arial" style:font-size-complex="10pt"/>
    </style:style>
    <style:style style:name="T96_5" style:family="text">
      <style:text-properties fo:font-size="10pt" style:font-size-asian="10pt" style:font-name-complex="Arial" style:font-size-complex="10pt"/>
    </style:style>
    <style:style style:name="T96_6" style:family="text">
      <style:text-properties fo:font-size="10pt" style:font-size-asian="10pt" style:font-name-complex="Arial" style:font-size-complex="10pt"/>
    </style:style>
    <style:style style:name="T96_7" style:family="text">
      <style:text-properties fo:font-size="10pt" style:font-size-asian="10pt" style:font-name-complex="Arial" style:font-size-complex="10pt"/>
    </style:style>
    <style:style style:name="T96_8" style:family="text">
      <style:text-properties fo:font-size="10pt" style:font-size-asian="10pt" style:font-name-complex="Arial" style:font-size-complex="10pt"/>
    </style:style>
    <style:style style:name="T96_9" style:family="text">
      <style:text-properties fo:font-size="10pt" style:font-size-asian="10pt" style:font-name-complex="Arial" style:font-size-complex="10pt"/>
    </style:style>
    <style:style style:name="T96_10" style:family="text">
      <style:text-properties fo:font-size="10pt" style:font-size-asian="10pt" style:font-name-complex="Arial" style:font-size-complex="10pt"/>
    </style:style>
    <style:style style:name="T96_11" style:family="text">
      <style:text-properties fo:font-size="10pt" style:font-size-asian="10pt" style:font-name-complex="Arial" style:font-size-complex="10pt"/>
    </style:style>
    <style:style style:name="T96_12" style:family="text">
      <style:text-properties fo:font-size="10pt" style:font-size-asian="10pt" style:font-name-complex="Arial" style:font-size-complex="10pt"/>
    </style:style>
    <style:style style:name="T96_13" style:family="text">
      <style:text-properties fo:font-size="10pt" style:font-size-asian="10pt" style:font-name-complex="Arial" style:font-size-complex="10pt"/>
    </style:style>
    <style:style style:name="T96_14" style:family="text">
      <style:text-properties fo:font-size="10pt" style:font-size-asian="10pt" style:font-name-complex="Arial" style:font-size-complex="10pt"/>
    </style:style>
    <style:style style:name="T96_15" style:family="text">
      <style:text-properties fo:font-size="10pt" style:font-size-asian="10pt" style:font-name-complex="Arial" style:font-size-complex="10pt"/>
    </style:style>
    <style:style style:name="T96_16" style:family="text">
      <style:text-properties fo:font-size="10pt" style:font-size-asian="10pt" style:font-name-complex="Arial" style:font-size-complex="10pt"/>
    </style:style>
    <style:style style:name="T96_17" style:family="text">
      <style:text-properties fo:font-size="10pt" style:font-size-asian="10pt" style:font-name-complex="Arial" style:font-size-complex="10pt"/>
    </style:style>
    <style:style style:name="T96_18" style:family="text">
      <style:text-properties fo:font-size="10pt" style:font-size-asian="10pt" style:font-name-complex="Arial" style:font-size-complex="10pt"/>
    </style:style>
    <style:style style:name="T96_19" style:family="text">
      <style:text-properties fo:font-size="10pt" style:font-size-asian="10pt" style:font-name-complex="Arial" style:font-size-complex="10pt"/>
    </style:style>
    <style:style style:name="T96_20" style:family="text">
      <style:text-properties fo:font-size="10pt" style:font-size-asian="10pt" style:font-name-complex="Arial" style:font-size-complex="10pt"/>
    </style:style>
    <style:style style:name="P97" style:family="paragraph" style:parent-style-name="Normal">
      <style:text-properties fo:font-size="10pt" style:font-size-asian="10pt" style:font-name-complex="Arial" style:font-size-complex="10pt"/>
    </style:style>
    <style:style style:name="P98" style:family="paragraph" style:parent-style-name="Normal"/>
    <style:style style:name="T98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98_2" style:family="text">
      <style:text-properties fo:font-style="italic" style:font-style-asian="italic" style:font-style-complex="italic" fo:font-size="10pt" style:font-size-asian="10pt" style:font-name-complex="Arial" style:font-size-complex="10pt" fo:font-weight="bold" style:font-weight-asian="bold" style:font-weight-complex="bold"/>
    </style:style>
    <style:style style:name="T98_3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99" style:family="paragraph" style:parent-style-name="Normal">
      <style:paragraph-properties fo:margin-top="0.423cm" fo:margin-bottom="0.423cm"/>
    </style:style>
    <style:style style:name="T99_1" style:family="text">
      <style:text-properties fo:font-size="10pt" style:font-name-asian="Arial" style:font-size-asian="10pt" style:font-name-complex="Arial" style:font-size-complex="10pt"/>
    </style:style>
    <style:style style:name="T99_2" style:family="text">
      <style:text-properties fo:font-size="10pt" style:font-name-asian="Arial" style:font-size-asian="10pt" style:font-name-complex="Arial" style:font-size-complex="10pt"/>
    </style:style>
    <style:style style:name="T99_3" style:family="text">
      <style:text-properties fo:font-size="10pt" style:font-name-asian="Arial" style:font-size-asian="10pt" style:font-name-complex="Arial" style:font-size-complex="10pt"/>
    </style:style>
    <style:style style:name="T99_4" style:family="text">
      <style:text-properties fo:font-size="10pt" style:font-name-asian="Arial" style:font-size-asian="10pt" style:font-name-complex="Arial" style:font-size-complex="10pt"/>
    </style:style>
    <style:style style:name="P100" style:family="paragraph" style:parent-style-name="List_20_Paragraph"/>
    <style:style style:name="T100_1" style:family="text">
      <style:text-properties fo:font-size="10pt" style:font-size-asian="10pt" style:font-name-complex="Arial" style:text-underline-style="solid" style:text-underline-color="font-color"/>
    </style:style>
    <style:style style:name="P101" style:family="paragraph" style:parent-style-name="Normal"/>
    <style:style style:name="T101_1" style:family="text">
      <style:text-properties fo:font-size="10pt" style:font-size-asian="10pt" style:font-name-complex="Arial" style:font-size-complex="10pt"/>
    </style:style>
    <style:style style:name="T101_2" style:family="text">
      <style:text-properties fo:font-size="10pt" style:font-size-asian="10pt" style:font-name-complex="Arial" style:font-size-complex="10pt"/>
    </style:style>
    <style:style style:name="T101_3" style:family="text">
      <style:text-properties fo:font-size="10pt" style:font-size-asian="10pt" style:font-name-complex="Arial" style:font-size-complex="10pt"/>
    </style:style>
    <style:style style:name="T101_4" style:family="text">
      <style:text-properties fo:font-size="10pt" style:font-size-asian="10pt" style:font-name-complex="Arial" style:font-size-complex="10pt"/>
    </style:style>
    <style:style style:name="T101_5" style:family="text">
      <style:text-properties fo:font-size="10pt" style:font-size-asian="10pt" style:font-name-complex="Arial" style:font-size-complex="10pt"/>
    </style:style>
    <style:style style:name="T101_6" style:family="text">
      <style:text-properties fo:font-size="10pt" style:font-size-asian="10pt" style:font-name-complex="Arial" style:font-size-complex="10pt"/>
    </style:style>
    <style:style style:name="T101_7" style:family="text">
      <style:text-properties fo:font-size="10pt" style:font-size-asian="10pt" style:font-name-complex="Arial" style:font-size-complex="10pt"/>
    </style:style>
    <style:style style:name="T101_8" style:family="text">
      <style:text-properties fo:font-size="10pt" style:font-size-asian="10pt" style:font-name-complex="Arial" style:font-size-complex="10pt"/>
    </style:style>
    <style:style style:name="T101_9" style:family="text">
      <style:text-properties fo:font-size="10pt" style:font-size-asian="10pt" style:font-name-complex="Arial" style:font-size-complex="10pt"/>
    </style:style>
    <style:style style:name="T101_10" style:family="text">
      <style:text-properties fo:font-size="10pt" style:font-size-asian="10pt" style:font-name-complex="Arial" style:font-size-complex="10pt"/>
    </style:style>
    <style:style style:name="T101_11" style:family="text">
      <style:text-properties fo:font-size="10pt" style:font-size-asian="10pt" style:font-name-complex="Arial" style:font-size-complex="10pt"/>
    </style:style>
    <style:style style:name="T101_12" style:family="text">
      <style:text-properties fo:font-size="10pt" style:font-size-asian="10pt" style:font-name-complex="Arial" style:font-size-complex="10pt"/>
    </style:style>
    <style:style style:name="T101_13" style:family="text">
      <style:text-properties fo:font-size="10pt" style:font-size-asian="10pt" style:font-name-complex="Arial" style:font-size-complex="10pt"/>
    </style:style>
    <style:style style:name="P102" style:family="paragraph" style:parent-style-name="Normal">
      <style:text-properties fo:font-size="10pt" style:font-size-asian="10pt" style:font-name-complex="Arial" style:font-size-complex="10pt" style:text-underline-style="solid" style:text-underline-color="font-color"/>
    </style:style>
    <style:style style:name="P103" style:family="paragraph" style:parent-style-name="Normal"/>
    <style:style style:name="T103_1" style:family="text">
      <style:text-properties fo:font-size="10pt" style:font-size-asian="10pt" style:font-name-complex="Arial" style:font-size-complex="10pt"/>
    </style:style>
    <style:style style:name="T103_2" style:family="text">
      <style:text-properties fo:font-size="10pt" style:font-size-asian="10pt" style:font-name-complex="Arial" style:font-size-complex="10pt"/>
    </style:style>
    <style:style style:name="T103_3" style:family="text">
      <style:text-properties fo:font-size="10pt" style:font-size-asian="10pt" style:font-name-complex="Arial" style:font-size-complex="10pt"/>
    </style:style>
    <style:style style:name="T103_4" style:family="text">
      <style:text-properties fo:font-size="10pt" style:font-size-asian="10pt" style:font-name-complex="Arial" style:font-size-complex="10pt"/>
    </style:style>
    <style:style style:name="T103_5" style:family="text">
      <style:text-properties fo:font-size="10pt" style:font-size-asian="10pt" style:font-name-complex="Arial" style:font-size-complex="10pt"/>
    </style:style>
    <style:style style:name="T103_6" style:family="text">
      <style:text-properties fo:font-size="10pt" style:font-size-asian="10pt" style:font-name-complex="Arial" style:font-size-complex="10pt"/>
    </style:style>
    <style:style style:name="T103_7" style:family="text">
      <style:text-properties fo:font-size="10pt" style:font-size-asian="10pt" style:font-name-complex="Arial" style:font-size-complex="10pt"/>
    </style:style>
    <style:style style:name="T103_8" style:family="text">
      <style:text-properties fo:font-size="10pt" style:font-size-asian="10pt" style:font-name-complex="Arial" style:font-size-complex="10pt"/>
    </style:style>
    <style:style style:name="T103_9" style:family="text">
      <style:text-properties fo:font-size="10pt" style:font-size-asian="10pt" style:font-name-complex="Arial" style:font-size-complex="10pt"/>
    </style:style>
    <style:style style:name="T103_10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03_11" style:family="text">
      <style:text-properties fo:font-size="10pt" style:font-size-asian="10pt" style:font-name-complex="Arial" style:font-size-complex="10pt"/>
    </style:style>
    <style:style style:name="T103_12" style:family="text">
      <style:text-properties fo:font-size="10pt" style:font-size-asian="10pt" style:font-name-complex="Arial" style:font-size-complex="10pt"/>
    </style:style>
    <style:style style:name="T103_13" style:family="text">
      <style:text-properties fo:font-size="10pt" style:font-size-asian="10pt" style:font-name-complex="Arial" style:font-size-complex="10pt"/>
    </style:style>
    <style:style style:name="T103_14" style:family="text">
      <style:text-properties fo:font-size="10pt" style:font-size-asian="10pt" style:font-name-complex="Arial" style:font-size-complex="10pt"/>
    </style:style>
    <style:style style:name="T103_15" style:family="text">
      <style:text-properties fo:font-size="10pt" style:font-size-asian="10pt" style:font-name-complex="Arial" style:font-size-complex="10pt"/>
    </style:style>
    <style:style style:name="T103_16" style:family="text">
      <style:text-properties fo:font-size="10pt" style:font-size-asian="10pt" style:font-name-complex="Arial" style:font-size-complex="10pt"/>
    </style:style>
    <style:style style:name="T103_17" style:family="text">
      <style:text-properties fo:font-size="10pt" style:font-size-asian="10pt" style:font-name-complex="Arial" style:font-size-complex="10pt"/>
    </style:style>
    <style:style style:name="P104" style:family="paragraph" style:parent-style-name="Normal">
      <style:text-properties fo:font-size="10pt" style:font-size-asian="10pt" style:font-name-complex="Arial"/>
    </style:style>
    <style:style style:name="P105" style:family="paragraph" style:parent-style-name="Normal"/>
    <style:style style:name="T105_1" style:family="text">
      <style:text-properties fo:font-size="10pt" style:font-size-asian="10pt" style:font-name-complex="Arial" style:font-size-complex="10pt"/>
    </style:style>
    <style:style style:name="T105_2" style:family="text">
      <style:text-properties fo:font-size="10pt" style:font-size-asian="10pt" style:font-name-complex="Arial" style:font-size-complex="10pt"/>
    </style:style>
    <style:style style:name="T105_3" style:family="text">
      <style:text-properties fo:font-size="10pt" style:font-size-asian="10pt" style:font-name-complex="Arial" style:font-size-complex="10pt"/>
    </style:style>
    <style:style style:name="T105_4" style:family="text">
      <style:text-properties fo:font-size="10pt" style:font-size-asian="10pt" style:font-name-complex="Arial" style:font-size-complex="10pt"/>
    </style:style>
    <style:style style:name="T105_5" style:family="text">
      <style:text-properties fo:font-size="10pt" style:font-size-asian="10pt" style:font-name-complex="Arial" style:font-size-complex="10pt"/>
    </style:style>
    <style:style style:name="T105_6" style:family="text">
      <style:text-properties fo:font-size="10pt" style:font-size-asian="10pt" style:font-name-complex="Arial" style:font-size-complex="10pt"/>
    </style:style>
    <style:style style:name="T105_7" style:family="text">
      <style:text-properties fo:font-size="10pt" style:font-size-asian="10pt" style:font-name-complex="Arial" style:font-size-complex="10pt"/>
    </style:style>
    <style:style style:name="T105_8" style:family="text">
      <style:text-properties fo:font-size="10pt" style:font-size-asian="10pt" style:font-name-complex="Arial" style:font-size-complex="10pt"/>
    </style:style>
    <style:style style:name="T105_9" style:family="text">
      <style:text-properties fo:font-size="10pt" style:font-size-asian="10pt" style:font-name-complex="Arial" style:font-size-complex="10pt"/>
    </style:style>
    <style:style style:name="T105_10" style:family="text">
      <style:text-properties fo:font-size="10pt" style:font-size-asian="10pt" style:font-name-complex="Arial" style:font-size-complex="10pt"/>
    </style:style>
    <style:style style:name="T105_11" style:family="text">
      <style:text-properties fo:font-size="10pt" style:font-size-asian="10pt" style:font-name-complex="Arial" style:font-size-complex="10pt"/>
    </style:style>
    <style:style style:name="T105_12" style:family="text">
      <style:text-properties fo:font-size="10pt" style:font-size-asian="10pt" style:font-name-complex="Arial" style:font-size-complex="10pt"/>
    </style:style>
    <style:style style:name="T105_13" style:family="text">
      <style:text-properties fo:font-size="10pt" style:font-size-asian="10pt" style:font-name-complex="Arial" style:font-size-complex="10pt"/>
    </style:style>
    <style:style style:name="T105_14" style:family="text">
      <style:text-properties fo:font-size="10pt" style:font-size-asian="10pt" style:font-name-complex="Arial" style:font-size-complex="10pt"/>
    </style:style>
    <style:style style:name="T105_15" style:family="text">
      <style:text-properties fo:font-size="10pt" style:font-size-asian="10pt" style:font-name-complex="Arial" style:font-size-complex="10pt"/>
    </style:style>
    <style:style style:name="T105_16" style:family="text">
      <style:text-properties fo:font-size="10pt" style:font-size-asian="10pt" style:font-name-complex="Arial" style:font-size-complex="10pt"/>
    </style:style>
    <style:style style:name="T105_17" style:family="text">
      <style:text-properties fo:font-size="10pt" style:font-size-asian="10pt" style:font-name-complex="Arial" style:font-size-complex="10pt"/>
    </style:style>
    <style:style style:name="T105_18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T105_19" style:family="text">
      <style:text-properties fo:font-size="10pt" style:font-size-asian="10pt" style:font-name-complex="Arial" style:font-size-complex="10pt"/>
    </style:style>
    <style:style style:name="T105_20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T105_21" style:family="text">
      <style:text-properties fo:font-size="10pt" style:font-size-asian="10pt" style:font-name-complex="Arial" style:font-size-complex="10pt"/>
    </style:style>
    <style:style style:name="T105_22" style:family="text">
      <style:text-properties fo:font-size="10pt" style:font-size-asian="10pt" style:font-name-complex="Arial" style:font-size-complex="10pt"/>
    </style:style>
    <style:style style:name="T105_23" style:family="text">
      <style:text-properties fo:font-size="10pt" style:font-size-asian="10pt" style:font-name-complex="Arial" style:font-size-complex="10pt"/>
    </style:style>
    <style:style style:name="T105_24" style:family="text">
      <style:text-properties fo:font-size="10pt" style:font-size-asian="10pt" style:font-name-complex="Arial" style:font-size-complex="10pt"/>
    </style:style>
    <style:style style:name="T105_25" style:family="text">
      <style:text-properties fo:font-size="10pt" style:font-size-asian="10pt" style:font-name-complex="Arial" style:font-size-complex="10pt"/>
    </style:style>
    <style:style style:name="T105_26" style:family="text">
      <style:text-properties fo:font-size="10pt" style:font-size-asian="10pt" style:font-name-complex="Arial" style:font-size-complex="10pt"/>
    </style:style>
    <style:style style:name="T105_27" style:family="text">
      <style:text-properties fo:font-size="10pt" style:font-size-asian="10pt" style:font-name-complex="Arial" style:font-size-complex="10pt"/>
    </style:style>
    <style:style style:name="T105_28" style:family="text">
      <style:text-properties fo:font-size="10pt" style:font-size-asian="10pt" style:font-name-complex="Arial" style:font-size-complex="10pt"/>
    </style:style>
    <style:style style:name="P106" style:family="paragraph" style:parent-style-name="Normal">
      <style:text-properties fo:font-size="10pt" style:font-size-asian="10pt" style:font-name-complex="Arial"/>
    </style:style>
    <style:style style:name="P107" style:family="paragraph" style:parent-style-name="List_20_Paragraph">
      <style:text-properties fo:font-size="10pt" style:font-size-asian="10pt" style:font-name-complex="Arial" style:text-underline-style="solid" style:text-underline-color="font-color"/>
    </style:style>
    <style:style style:name="T107_1" style:family="text">
      <style:text-properties fo:font-size="10pt" style:font-size-asian="10pt" style:font-name-complex="Arial" style:text-underline-style="solid" style:text-underline-color="font-color"/>
    </style:style>
    <style:style style:name="T107_2" style:family="text">
      <style:text-properties fo:font-size="10pt" style:font-size-asian="10pt" style:font-name-complex="Arial" style:text-underline-style="solid" style:text-underline-color="font-color"/>
    </style:style>
    <style:style style:name="T107_3" style:family="text">
      <style:text-properties fo:font-size="10pt" style:font-size-asian="10pt" style:font-name-complex="Arial" style:text-underline-style="solid" style:text-underline-color="font-color"/>
    </style:style>
    <style:style style:name="T107_4" style:family="text">
      <style:text-properties fo:font-size="10pt" style:font-size-asian="10pt" style:font-name-complex="Arial" style:text-underline-style="solid" style:text-underline-color="font-color"/>
    </style:style>
    <style:style style:name="T107_5" style:family="text">
      <style:text-properties fo:font-size="10pt" style:font-size-asian="10pt" style:font-name-complex="Arial" style:text-underline-style="solid" style:text-underline-color="font-color"/>
    </style:style>
    <style:style style:name="P108" style:family="paragraph" style:parent-style-name="Normal"/>
    <style:style style:name="T108_1" style:family="text">
      <style:text-properties fo:font-size="10pt" style:font-size-asian="10pt" style:font-name-complex="Arial" style:font-size-complex="10pt"/>
    </style:style>
    <style:style style:name="T108_2" style:family="text">
      <style:text-properties fo:font-size="10pt" style:font-size-asian="10pt" style:font-name-complex="Arial" style:font-size-complex="10pt"/>
    </style:style>
    <style:style style:name="T108_3" style:family="text">
      <style:text-properties fo:font-size="10pt" style:font-size-asian="10pt" style:font-size-complex="10pt"/>
    </style:style>
    <style:style style:name="T108_4" style:family="text">
      <style:text-properties fo:font-size="10pt" style:font-size-asian="10pt" style:font-size-complex="10pt"/>
    </style:style>
    <style:style style:name="T108_5" style:family="text">
      <style:text-properties fo:font-size="10pt" style:font-size-asian="10pt" style:font-size-complex="10pt"/>
    </style:style>
    <style:style style:name="T108_6" style:family="text">
      <style:text-properties fo:font-size="10pt" style:font-size-asian="10pt" style:font-size-complex="10pt"/>
    </style:style>
    <style:style style:name="T108_7" style:family="text">
      <style:text-properties fo:font-size="10pt" style:font-size-asian="10pt" style:font-size-complex="10pt"/>
    </style:style>
    <style:style style:name="T108_8" style:family="text">
      <style:text-properties fo:font-size="10pt" style:font-size-asian="10pt" style:font-size-complex="10pt"/>
    </style:style>
    <style:style style:name="P109" style:family="paragraph" style:parent-style-name="Normal">
      <style:text-properties fo:font-size="10pt" style:font-size-asian="10pt" style:font-size-complex="10pt"/>
    </style:style>
    <style:style style:name="P110" style:family="paragraph" style:parent-style-name="Normal"/>
    <style:style style:name="T110_1" style:family="text">
      <style:text-properties fo:font-size="10pt" style:font-size-asian="10pt" style:font-name-complex="Arial" style:font-size-complex="10pt"/>
    </style:style>
    <style:style style:name="T110_2" style:family="text">
      <style:text-properties fo:font-size="10pt" style:font-size-asian="10pt" style:font-name-complex="Arial" style:font-size-complex="10pt"/>
    </style:style>
    <style:style style:name="T110_3" style:family="text">
      <style:text-properties fo:font-size="10pt" style:font-size-asian="10pt" style:font-size-complex="10pt"/>
    </style:style>
    <style:style style:name="T110_4" style:family="text">
      <style:text-properties fo:font-size="10pt" style:font-size-asian="10pt" style:font-size-complex="10pt"/>
    </style:style>
    <style:style style:name="T110_5" style:family="text">
      <style:text-properties fo:font-size="10pt" style:font-size-asian="10pt" style:font-name-complex="Arial" style:font-size-complex="10pt"/>
    </style:style>
    <style:style style:name="T110_6" style:family="text">
      <style:text-properties fo:font-size="10pt" style:font-size-asian="10pt" style:font-name-complex="Arial" style:font-size-complex="10pt"/>
    </style:style>
    <style:style style:name="T110_7" style:family="text">
      <style:text-properties fo:font-size="10pt" style:font-size-asian="10pt" style:font-name-complex="Arial" style:font-size-complex="10pt"/>
    </style:style>
    <style:style style:name="T110_8" style:family="text">
      <style:text-properties fo:font-size="10pt" style:font-size-asian="10pt" style:font-name-complex="Arial" style:font-size-complex="10pt"/>
    </style:style>
    <style:style style:name="T110_9" style:family="text">
      <style:text-properties fo:font-size="10pt" style:font-size-asian="10pt" style:font-name-complex="Arial" style:font-size-complex="10pt"/>
    </style:style>
    <style:style style:name="T110_10" style:family="text">
      <style:text-properties fo:font-size="10pt" style:font-size-asian="10pt" style:font-name-complex="Arial" style:font-size-complex="10pt"/>
    </style:style>
    <style:style style:name="T110_11" style:family="text">
      <style:text-properties fo:font-size="10pt" style:font-size-asian="10pt" style:font-name-complex="Arial" style:font-size-complex="10pt"/>
    </style:style>
    <style:style style:name="T110_12" style:family="text">
      <style:text-properties fo:font-size="10pt" style:font-size-asian="10pt" style:font-name-complex="Arial" style:font-size-complex="10pt"/>
    </style:style>
    <style:style style:name="T110_13" style:family="text">
      <style:text-properties fo:font-size="10pt" style:font-size-asian="10pt" style:font-name-complex="Arial" style:font-size-complex="10pt"/>
    </style:style>
    <style:style style:name="T110_14" style:family="text">
      <style:text-properties fo:font-size="10pt" style:font-size-asian="10pt" style:font-name-complex="Arial" style:font-size-complex="10pt"/>
    </style:style>
    <style:style style:name="T110_15" style:family="text">
      <style:text-properties fo:font-size="10pt" style:font-size-asian="10pt" style:font-name-complex="Arial" style:font-size-complex="10pt"/>
    </style:style>
    <style:style style:name="T110_16" style:family="text">
      <style:text-properties fo:font-size="10pt" style:font-size-asian="10pt" style:font-name-complex="Arial" style:font-size-complex="10pt"/>
    </style:style>
    <style:style style:name="T110_17" style:family="text">
      <style:text-properties fo:font-size="10pt" style:font-size-asian="10pt" style:font-name-complex="Arial" style:font-size-complex="10pt"/>
    </style:style>
    <style:style style:name="T110_18" style:family="text">
      <style:text-properties fo:font-size="10pt" style:font-size-asian="10pt" style:font-name-complex="Arial" style:font-size-complex="10pt"/>
    </style:style>
    <style:style style:name="T110_19" style:family="text">
      <style:text-properties fo:font-size="10pt" style:font-size-asian="10pt" style:font-name-complex="Arial" style:font-size-complex="10pt"/>
    </style:style>
    <style:style style:name="T110_20" style:family="text">
      <style:text-properties fo:font-size="10pt" style:font-size-asian="10pt" style:font-name-complex="Arial" style:font-size-complex="10pt"/>
    </style:style>
    <style:style style:name="T110_21" style:family="text">
      <style:text-properties fo:font-size="10pt" style:font-size-asian="10pt" style:font-name-complex="Arial" style:font-size-complex="10pt"/>
    </style:style>
    <style:style style:name="T110_22" style:family="text">
      <style:text-properties fo:font-size="10pt" style:font-size-asian="10pt" style:font-size-complex="10pt"/>
    </style:style>
    <style:style style:name="T110_23" style:family="text">
      <style:text-properties fo:font-size="10pt" style:font-size-asian="10pt" style:font-size-complex="10pt"/>
    </style:style>
    <style:style style:name="T110_24" style:family="text">
      <style:text-properties fo:font-size="10pt" style:font-size-asian="10pt" style:font-size-complex="10pt"/>
    </style:style>
    <style:style style:name="T110_25" style:family="text">
      <style:text-properties fo:font-size="10pt" style:font-size-asian="10pt" style:font-size-complex="10pt"/>
    </style:style>
    <style:style style:name="T110_26" style:family="text">
      <style:text-properties fo:font-size="10pt" style:font-size-asian="10pt" style:font-size-complex="10pt"/>
    </style:style>
    <style:style style:name="T110_27" style:family="text">
      <style:text-properties fo:font-size="10pt" style:font-size-asian="10pt" style:font-size-complex="10pt"/>
    </style:style>
    <style:style style:name="T110_28" style:family="text">
      <style:text-properties fo:font-size="10pt" style:font-size-asian="10pt" style:font-size-complex="10pt"/>
    </style:style>
    <style:style style:name="T110_29" style:family="text">
      <style:text-properties fo:font-size="10pt" style:font-size-asian="10pt" style:font-size-complex="10pt"/>
    </style:style>
    <style:style style:name="T110_30" style:family="text">
      <style:text-properties fo:font-size="10pt" style:font-size-asian="10pt" style:font-size-complex="10pt"/>
    </style:style>
    <style:style style:name="T110_31" style:family="text">
      <style:text-properties fo:font-size="10pt" style:font-size-asian="10pt" style:font-size-complex="10pt"/>
    </style:style>
    <style:style style:name="T110_32" style:family="text">
      <style:text-properties fo:font-size="10pt" style:font-size-asian="10pt" style:font-size-complex="10pt"/>
    </style:style>
    <style:style style:name="T110_33" style:family="text">
      <style:text-properties fo:font-size="10pt" style:font-size-asian="10pt" style:font-size-complex="10pt"/>
    </style:style>
    <style:style style:name="T110_34" style:family="text">
      <style:text-properties fo:font-size="10pt" style:font-size-asian="10pt" style:font-size-complex="10pt"/>
    </style:style>
    <style:style style:name="T110_35" style:family="text">
      <style:text-properties fo:font-size="10pt" style:font-size-asian="10pt" style:font-size-complex="10pt"/>
    </style:style>
    <style:style style:name="T110_36" style:family="text">
      <style:text-properties fo:font-size="10pt" style:font-size-asian="10pt" style:font-size-complex="10pt"/>
    </style:style>
    <style:style style:name="T110_37" style:family="text">
      <style:text-properties fo:font-size="10pt" style:font-size-asian="10pt" style:font-size-complex="10pt"/>
    </style:style>
    <style:style style:name="T110_38" style:family="text">
      <style:text-properties fo:font-size="10pt" style:font-size-asian="10pt" style:font-size-complex="10pt"/>
    </style:style>
    <style:style style:name="P111" style:family="paragraph" style:parent-style-name="Normal"/>
    <style:style style:name="T111_1" style:family="text">
      <style:text-properties fo:font-size="10pt" style:font-size-asian="10pt" style:font-size-complex="10pt"/>
    </style:style>
    <style:style style:name="P112" style:family="paragraph" style:parent-style-name="Normal"/>
    <style:style style:name="T112_1" style:family="text">
      <style:text-properties fo:font-size="10pt" style:font-size-asian="10pt" style:font-size-complex="10pt"/>
    </style:style>
    <style:style style:name="T112_2" style:family="text">
      <style:text-properties fo:font-size="10pt" style:font-size-asian="10pt" style:font-size-complex="10pt"/>
    </style:style>
    <style:style style:name="T112_3" style:family="text">
      <style:text-properties fo:font-size="10pt" style:font-size-asian="10pt" style:font-size-complex="10pt"/>
    </style:style>
    <style:style style:name="T112_4" style:family="text">
      <style:text-properties fo:font-size="10pt" style:font-size-asian="10pt" style:font-name-complex="Arial" style:font-size-complex="10pt"/>
    </style:style>
    <style:style style:name="T112_5" style:family="text">
      <style:text-properties fo:font-size="10pt" style:font-size-asian="10pt" style:font-name-complex="Arial" style:font-size-complex="10pt"/>
    </style:style>
    <style:style style:name="T112_6" style:family="text">
      <style:text-properties fo:font-size="10pt" style:font-size-asian="10pt" style:font-name-complex="Arial" style:font-size-complex="10pt"/>
    </style:style>
    <style:style style:name="T112_7" style:family="text">
      <style:text-properties fo:font-size="10pt" style:font-size-asian="10pt" style:font-name-complex="Arial" style:font-size-complex="10pt"/>
    </style:style>
    <style:style style:name="T112_8" style:family="text">
      <style:text-properties fo:font-size="10pt" style:font-size-asian="10pt" style:font-name-complex="Arial" style:font-size-complex="10pt"/>
    </style:style>
    <style:style style:name="T112_9" style:family="text">
      <style:text-properties fo:font-size="10pt" style:font-size-asian="10pt" style:font-name-complex="Arial" style:font-size-complex="10pt"/>
    </style:style>
    <style:style style:name="T112_10" style:family="text">
      <style:text-properties fo:font-size="10pt" style:font-size-asian="10pt" style:font-name-complex="Arial" style:font-size-complex="10pt"/>
    </style:style>
    <style:style style:name="T112_11" style:family="text">
      <style:text-properties fo:font-size="10pt" style:font-size-asian="10pt" style:font-name-complex="Arial" style:font-size-complex="10pt"/>
    </style:style>
    <style:style style:name="T112_12" style:family="text">
      <style:text-properties fo:font-size="10pt" style:font-size-asian="10pt" style:font-name-complex="Arial" style:font-size-complex="10pt"/>
    </style:style>
    <style:style style:name="T112_13" style:family="text">
      <style:text-properties fo:font-size="10pt" style:font-size-asian="10pt" style:font-name-complex="Arial" style:font-size-complex="10pt"/>
    </style:style>
    <style:style style:name="T112_14" style:family="text">
      <style:text-properties fo:font-size="10pt" style:font-size-asian="10pt" style:font-name-complex="Arial" style:font-size-complex="10pt"/>
    </style:style>
    <style:style style:name="T112_15" style:family="text">
      <style:text-properties fo:font-size="10pt" style:font-size-asian="10pt" style:font-name-complex="Arial" style:font-size-complex="10pt"/>
    </style:style>
    <style:style style:name="T112_16" style:family="text">
      <style:text-properties fo:font-size="10pt" style:font-size-asian="10pt" style:font-name-complex="Arial" style:font-size-complex="10pt"/>
    </style:style>
    <style:style style:name="P113" style:family="paragraph" style:parent-style-name="Normal">
      <style:text-properties fo:font-size="11pt" style:font-size-asian="11pt" style:font-size-complex="11pt" fo:language="en" fo:font-weight="bold" style:font-weight-asian="bold" style:font-weight-complex="bold"/>
    </style:style>
    <style:style style:name="P114" style:family="paragraph" style:parent-style-name="Normal">
      <style:paragraph-properties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114_1" style:family="text">
      <style:text-properties fo:font-size="11pt" style:font-size-asian="11pt" style:font-size-complex="11pt" fo:font-weight="bold" style:font-weight-asian="bold" style:font-weight-complex="bold"/>
    </style:style>
    <style:style style:name="P115" style:family="paragraph" style:parent-style-name="Normal">
      <style:paragraph-properties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  <style:text-properties fo:font-size="11pt" style:font-size-asian="11pt" style:font-size-complex="11pt" fo:font-weight="bold" style:font-weight-asian="bold" style:font-weight-complex="bold"/>
    </style:style>
    <style:style style:name="P116" style:family="paragraph" style:parent-style-name="Normal"/>
    <style:style style:name="T116_1" style:family="text">
      <style:text-properties fo:font-size="10pt" style:font-size-asian="10pt" style:font-name-complex="Arial" style:font-size-complex="10pt"/>
    </style:style>
    <style:style style:name="T116_2" style:family="text">
      <style:text-properties fo:font-style="italic" style:font-style-asian="italic" fo:font-size="10pt" style:font-size-asian="10pt" style:font-name-complex="Arial" style:font-size-complex="10pt"/>
    </style:style>
    <style:style style:name="T116_3" style:family="text">
      <style:text-properties fo:font-style="italic" style:font-style-asian="italic" fo:font-size="10pt" style:font-size-asian="10pt" style:font-name-complex="Arial" style:font-size-complex="10pt"/>
    </style:style>
    <style:style style:name="T116_4" style:family="text">
      <style:text-properties fo:font-size="10pt" style:font-size-asian="10pt" style:font-name-complex="Arial" style:font-size-complex="10pt"/>
    </style:style>
    <style:style style:name="T116_5" style:family="text">
      <style:text-properties fo:font-style="italic" style:font-style-asian="italic" fo:font-size="10pt" style:font-size-asian="10pt" style:font-name-complex="Arial" style:font-size-complex="10pt"/>
    </style:style>
    <style:style style:name="T116_6" style:family="text">
      <style:text-properties fo:font-size="10pt" style:font-size-asian="10pt" style:font-name-complex="Arial" style:font-size-complex="10pt"/>
    </style:style>
    <style:style style:name="T116_7" style:family="text">
      <style:text-properties fo:font-style="italic" style:font-style-asian="italic" fo:font-size="10pt" style:font-size-asian="10pt" style:font-name-complex="Arial" style:font-size-complex="10pt"/>
    </style:style>
    <style:style style:name="T116_8" style:family="text">
      <style:text-properties fo:font-size="10pt" style:font-size-asian="10pt" style:font-name-complex="Arial" style:font-size-complex="10pt"/>
    </style:style>
    <style:style style:name="T116_9" style:family="text">
      <style:text-properties fo:font-size="10pt" style:font-size-asian="10pt" style:font-name-complex="Arial" style:font-size-complex="10pt"/>
    </style:style>
    <style:style style:name="T116_10" style:family="text">
      <style:text-properties fo:font-size="10pt" style:font-size-asian="10pt" style:font-name-complex="Arial" style:font-size-complex="10pt"/>
    </style:style>
    <style:style style:name="T116_11" style:family="text">
      <style:text-properties fo:font-size="10pt" style:font-size-asian="10pt" style:font-name-complex="Arial" style:font-size-complex="10pt"/>
    </style:style>
    <style:style style:name="P117" style:family="paragraph" style:parent-style-name="Normal"/>
    <style:style style:name="T117_1" style:family="text">
      <style:text-properties fo:font-size="10pt" style:font-size-asian="10pt" style:font-name-complex="Arial" style:font-size-complex="10pt"/>
    </style:style>
    <style:style style:name="P118" style:family="paragraph" style:parent-style-name="Normal"/>
    <style:style style:name="T118_1" style:family="text">
      <style:text-properties fo:font-size="10pt" style:font-size-asian="10pt" style:font-name-complex="Arial" style:font-size-complex="10pt" style:text-underline-style="solid" style:text-underline-color="font-color"/>
    </style:style>
    <style:style style:name="T118_2" style:family="text">
      <style:text-properties fo:font-size="10pt" style:font-size-asian="10pt" style:font-name-complex="Arial" style:font-size-complex="10pt" style:text-underline-style="solid" style:text-underline-color="font-color"/>
    </style:style>
    <style:style style:name="P119" style:family="paragraph" style:parent-style-name="Normal">
      <style:text-properties fo:font-size="10pt" style:font-size-asian="10pt" style:font-name-complex="Arial" style:font-size-complex="10pt" style:text-underline-style="solid" style:text-underline-color="font-color"/>
    </style:style>
    <style:style style:name="P120" style:family="paragraph" style:parent-style-name="List_20_Paragraph">
      <style:text-properties fo:font-size="10pt" style:font-size-asian="10pt" style:font-name-complex="Arial"/>
    </style:style>
    <style:style style:name="T120_1" style:family="text">
      <style:text-properties fo:font-size="10pt" style:font-size-asian="10pt" style:font-name-complex="Arial" fo:font-weight="bold" style:font-weight-asian="bold" style:font-weight-complex="bold"/>
    </style:style>
    <style:style style:name="T120_2" style:family="text">
      <style:text-properties fo:font-size="10pt" style:font-size-asian="10pt" style:font-name-complex="Arial" fo:font-weight="bold" style:font-weight-asian="bold" style:font-weight-complex="bold"/>
    </style:style>
    <style:style style:name="T120_3" style:family="text">
      <style:text-properties fo:font-size="10pt" style:font-size-asian="10pt" style:font-name-complex="Arial" fo:font-weight="bold" style:font-weight-asian="bold" style:font-weight-complex="bold"/>
    </style:style>
    <style:style style:name="T120_4" style:family="text">
      <style:text-properties fo:font-size="10pt" style:font-size-asian="10pt" style:font-name-complex="Arial"/>
    </style:style>
    <style:style style:name="T120_5" style:family="text">
      <style:text-properties fo:font-size="10pt" style:font-size-asian="10pt" style:font-name-complex="Arial"/>
    </style:style>
    <style:style style:name="T120_6" style:family="text">
      <style:text-properties fo:font-size="10pt" style:font-size-asian="10pt" style:font-name-complex="Arial"/>
    </style:style>
    <style:style style:name="T120_7" style:family="text">
      <style:text-properties fo:font-size="10pt" style:font-size-asian="10pt" style:font-name-complex="Arial"/>
    </style:style>
    <style:style style:name="T120_8" style:family="text">
      <style:text-properties fo:font-size="10pt" style:font-size-asian="10pt" style:font-name-complex="Arial"/>
    </style:style>
    <style:style style:name="T120_9" style:family="text">
      <style:text-properties fo:font-size="10pt" style:font-size-asian="10pt" style:font-name-complex="Arial"/>
    </style:style>
    <style:style style:name="T120_10" style:family="text">
      <style:text-properties fo:font-size="10pt" style:font-size-asian="10pt" style:font-name-complex="Arial"/>
    </style:style>
    <style:style style:name="T120_11" style:family="text">
      <style:text-properties fo:font-size="10pt" style:font-size-asian="10pt" style:font-name-complex="Arial"/>
    </style:style>
    <style:style style:name="T120_12" style:family="text">
      <style:text-properties fo:font-size="10pt" style:font-size-asian="10pt" style:font-name-complex="Arial"/>
    </style:style>
    <style:style style:name="T120_13" style:family="text">
      <style:text-properties fo:font-size="10pt" style:font-size-asian="10pt" style:font-name-complex="Arial"/>
    </style:style>
    <style:style style:name="T120_14" style:family="text">
      <style:text-properties fo:font-size="10pt" style:font-size-asian="10pt" style:font-name-complex="Arial"/>
    </style:style>
    <style:style style:name="T120_15" style:family="text">
      <style:text-properties fo:font-size="10pt" style:font-size-asian="10pt" style:font-name-complex="Arial"/>
    </style:style>
    <style:style style:name="T120_16" style:family="text">
      <style:text-properties fo:font-size="10pt" style:font-size-asian="10pt" style:font-name-complex="Arial"/>
    </style:style>
    <style:style style:name="T120_17" style:family="text">
      <style:text-properties fo:font-size="10pt" style:font-size-asian="10pt" style:font-name-complex="Arial"/>
    </style:style>
    <style:style style:name="T120_18" style:family="text">
      <style:text-properties fo:font-size="10pt" style:font-size-asian="10pt" style:font-name-complex="Arial"/>
    </style:style>
    <style:style style:name="T120_19" style:family="text">
      <style:text-properties fo:font-size="10pt" style:font-size-asian="10pt" style:font-name-complex="Arial"/>
    </style:style>
    <style:style style:name="T120_20" style:family="text">
      <style:text-properties fo:font-size="10pt" style:font-size-asian="10pt" style:font-name-complex="Arial"/>
    </style:style>
    <style:style style:name="T120_21" style:family="text">
      <style:text-properties fo:font-size="10pt" style:font-size-asian="10pt" style:font-name-complex="Arial"/>
    </style:style>
    <style:style style:name="T120_22" style:family="text">
      <style:text-properties fo:font-size="10pt" style:font-size-asian="10pt" style:font-name-complex="Arial"/>
    </style:style>
    <style:style style:name="T120_23" style:family="text">
      <style:text-properties fo:font-size="10pt" style:font-size-asian="10pt" style:font-name-complex="Arial"/>
    </style:style>
    <style:style style:name="T120_24" style:family="text">
      <style:text-properties fo:font-size="10pt" style:font-size-asian="10pt" style:font-name-complex="Arial"/>
    </style:style>
    <style:style style:name="P121" style:family="paragraph" style:parent-style-name="List_20_Paragraph">
      <style:text-properties fo:font-size="10pt" style:font-size-asian="10pt" style:font-name-complex="Arial"/>
    </style:style>
    <style:style style:name="P122" style:family="paragraph" style:parent-style-name="List_20_Paragraph">
      <style:text-properties fo:font-size="10pt" style:font-size-asian="10pt" style:font-name-complex="Arial"/>
    </style:style>
    <style:style style:name="T122_1" style:family="text">
      <style:text-properties fo:font-size="10pt" style:font-size-asian="10pt" style:font-name-complex="Arial" fo:font-weight="bold" style:font-weight-asian="bold" style:font-weight-complex="bold"/>
    </style:style>
    <style:style style:name="T122_2" style:family="text">
      <style:text-properties fo:font-size="10pt" style:font-size-asian="10pt" style:font-name-complex="Arial" fo:font-weight="bold" style:font-weight-asian="bold" style:font-weight-complex="bold"/>
    </style:style>
    <style:style style:name="T122_3" style:family="text">
      <style:text-properties fo:font-size="10pt" style:font-size-asian="10pt" style:font-name-complex="Arial" fo:font-weight="bold" style:font-weight-asian="bold" style:font-weight-complex="bold"/>
    </style:style>
    <style:style style:name="T122_4" style:family="text">
      <style:text-properties fo:font-size="10pt" style:font-size-asian="10pt" style:font-name-complex="Arial" fo:font-weight="bold" style:font-weight-asian="bold" style:font-weight-complex="bold"/>
    </style:style>
    <style:style style:name="T122_5" style:family="text">
      <style:text-properties fo:font-size="10pt" style:font-size-asian="10pt" style:font-name-complex="Arial" fo:font-weight="bold" style:font-weight-asian="bold" style:font-weight-complex="bold"/>
    </style:style>
    <style:style style:name="T122_6" style:family="text">
      <style:text-properties fo:font-size="10pt" style:font-size-asian="10pt" style:font-name-complex="Arial"/>
    </style:style>
    <style:style style:name="T122_7" style:family="text">
      <style:text-properties fo:font-size="10pt" style:font-size-asian="10pt" style:font-name-complex="Arial"/>
    </style:style>
    <style:style style:name="T122_8" style:family="text">
      <style:text-properties fo:font-size="10pt" style:font-size-asian="10pt" style:font-name-complex="Arial"/>
    </style:style>
    <style:style style:name="T122_9" style:family="text">
      <style:text-properties fo:font-size="10pt" style:font-size-asian="10pt" style:font-name-complex="Arial"/>
    </style:style>
    <style:style style:name="T122_10" style:family="text">
      <style:text-properties fo:font-size="10pt" style:font-size-asian="10pt" style:font-name-complex="Arial"/>
    </style:style>
    <style:style style:name="T122_11" style:family="text">
      <style:text-properties fo:font-size="10pt" style:font-size-asian="10pt" style:font-name-complex="Arial"/>
    </style:style>
    <style:style style:name="T122_12" style:family="text">
      <style:text-properties fo:font-size="10pt" style:font-size-asian="10pt" style:font-name-complex="Arial"/>
    </style:style>
    <style:style style:name="T122_13" style:family="text">
      <style:text-properties fo:font-size="10pt" style:font-size-asian="10pt" style:font-name-complex="Arial"/>
    </style:style>
    <style:style style:name="T122_14" style:family="text">
      <style:text-properties fo:font-size="10pt" style:font-size-asian="10pt" style:font-name-complex="Arial"/>
    </style:style>
    <style:style style:name="T122_15" style:family="text">
      <style:text-properties fo:font-size="10pt" style:font-size-asian="10pt" style:font-name-complex="Arial"/>
    </style:style>
    <style:style style:name="T122_16" style:family="text">
      <style:text-properties fo:font-size="10pt" style:font-size-asian="10pt" style:font-name-complex="Arial"/>
    </style:style>
    <style:style style:name="T122_17" style:family="text">
      <style:text-properties fo:font-size="10pt" style:font-size-asian="10pt" style:font-name-complex="Arial"/>
    </style:style>
    <style:style style:name="T122_18" style:family="text">
      <style:text-properties fo:font-size="10pt" style:font-size-asian="10pt" style:font-name-complex="Arial"/>
    </style:style>
    <style:style style:name="T122_19" style:family="text">
      <style:text-properties fo:font-size="10pt" style:font-size-asian="10pt" style:font-name-complex="Arial"/>
    </style:style>
    <style:style style:name="T122_20" style:family="text">
      <style:text-properties fo:font-size="10pt" style:font-size-asian="10pt" style:font-name-complex="Arial"/>
    </style:style>
    <style:style style:name="T122_21" style:family="text">
      <style:text-properties fo:font-size="10pt" style:font-size-asian="10pt" style:font-name-complex="Arial"/>
    </style:style>
    <style:style style:name="T122_22" style:family="text">
      <style:text-properties fo:font-size="10pt" style:font-size-asian="10pt" style:font-name-complex="Arial"/>
    </style:style>
    <style:style style:name="T122_23" style:family="text">
      <style:text-properties fo:font-size="10pt" style:font-size-asian="10pt" style:font-name-complex="Arial"/>
    </style:style>
    <style:style style:name="T122_24" style:family="text">
      <style:text-properties fo:font-size="10pt" style:font-size-asian="10pt" style:font-name-complex="Arial"/>
    </style:style>
    <style:style style:name="T122_25" style:family="text">
      <style:text-properties fo:font-size="10pt" style:font-size-asian="10pt" style:font-name-complex="Arial"/>
    </style:style>
    <style:style style:name="T122_26" style:family="text">
      <style:text-properties fo:font-size="10pt" style:font-size-asian="10pt" style:font-name-complex="Arial"/>
    </style:style>
    <style:style style:name="T122_27" style:family="text">
      <style:text-properties fo:font-size="10pt" style:font-size-asian="10pt" style:font-name-complex="Arial"/>
    </style:style>
    <style:style style:name="P123" style:family="paragraph" style:parent-style-name="List_20_Paragraph">
      <style:text-properties fo:font-size="10pt" style:font-size-asian="10pt" style:font-name-complex="Arial"/>
    </style:style>
    <style:style style:name="P124" style:family="paragraph" style:parent-style-name="List_20_Paragraph"/>
    <style:style style:name="T124_1" style:family="text">
      <style:text-properties fo:font-size="10pt" style:font-size-asian="10pt" style:font-name-complex="Arial" fo:font-weight="bold" style:font-weight-asian="bold" style:font-weight-complex="bold"/>
    </style:style>
    <style:style style:name="T124_2" style:family="text">
      <style:text-properties fo:font-size="10pt" style:font-size-asian="10pt" style:font-name-complex="Arial" fo:font-weight="bold" style:font-weight-asian="bold" style:font-weight-complex="bold"/>
    </style:style>
    <style:style style:name="T124_3" style:family="text">
      <style:text-properties fo:font-size="10pt" style:font-size-asian="10pt" style:font-name-complex="Arial" fo:font-weight="bold" style:font-weight-asian="bold" style:font-weight-complex="bold"/>
    </style:style>
    <style:style style:name="T124_4" style:family="text">
      <style:text-properties fo:font-size="10pt" style:font-size-asian="10pt" style:font-name-complex="Arial"/>
    </style:style>
    <style:style style:name="T124_5" style:family="text">
      <style:text-properties fo:font-size="10pt" style:font-size-asian="10pt" style:font-name-complex="Arial"/>
    </style:style>
    <style:style style:name="T124_6" style:family="text">
      <style:text-properties fo:font-size="10pt" style:font-size-asian="10pt" style:font-name-complex="Arial"/>
    </style:style>
    <style:style style:name="T124_7" style:family="text">
      <style:text-properties fo:font-size="10pt" style:font-size-asian="10pt" style:font-name-complex="Arial"/>
    </style:style>
    <style:style style:name="T124_8" style:family="text">
      <style:text-properties fo:color="#000000" fo:font-size="10pt" style:font-name-asian="Arial" style:font-size-asian="10pt" style:font-name-complex="Arial"/>
    </style:style>
    <style:style style:name="T124_9" style:family="text">
      <style:text-properties fo:font-size="10pt" style:font-size-asian="10pt" style:font-name-complex="Arial"/>
    </style:style>
    <style:style style:name="T124_10" style:family="text">
      <style:text-properties fo:font-size="10pt" style:font-size-asian="10pt" style:font-name-complex="Arial"/>
    </style:style>
    <style:style style:name="T124_11" style:family="text">
      <style:text-properties fo:font-size="10pt" style:font-size-asian="10pt" style:font-name-complex="Arial"/>
    </style:style>
    <style:style style:name="T124_12" style:family="text">
      <style:text-properties fo:font-size="10pt" style:font-size-asian="10pt" style:font-name-complex="Arial"/>
    </style:style>
    <style:style style:name="T124_13" style:family="text">
      <style:text-properties fo:font-size="10pt" style:font-size-asian="10pt" style:font-name-complex="Arial"/>
    </style:style>
    <style:style style:name="T124_14" style:family="text">
      <style:text-properties fo:font-size="10pt" style:font-size-asian="10pt" style:font-name-complex="Arial"/>
    </style:style>
    <style:style style:name="T124_15" style:family="text">
      <style:text-properties fo:font-size="10pt" style:font-size-asian="10pt" style:font-name-complex="Arial"/>
    </style:style>
    <style:style style:name="T124_16" style:family="text">
      <style:text-properties fo:font-size="10pt" style:font-size-asian="10pt" style:font-name-complex="Arial"/>
    </style:style>
    <style:style style:name="T124_17" style:family="text">
      <style:text-properties fo:font-size="10pt" style:font-size-asian="10pt" style:font-name-complex="Arial"/>
    </style:style>
    <style:style style:name="T124_18" style:family="text">
      <style:text-properties fo:font-size="10pt" style:font-size-asian="10pt" style:font-name-complex="Arial"/>
    </style:style>
    <style:style style:name="T124_19" style:family="text">
      <style:text-properties fo:font-size="10pt" style:font-size-asian="10pt" style:font-name-complex="Arial"/>
    </style:style>
    <style:style style:name="T124_20" style:family="text">
      <style:text-properties fo:font-size="10pt" style:font-size-asian="10pt" style:font-name-complex="Arial"/>
    </style:style>
    <style:style style:name="T124_21" style:family="text">
      <style:text-properties fo:font-size="10pt" style:font-size-asian="10pt" style:font-name-complex="Arial"/>
    </style:style>
    <style:style style:name="T124_22" style:family="text">
      <style:text-properties fo:font-size="10pt" style:font-size-asian="10pt" style:font-name-complex="Arial"/>
    </style:style>
    <style:style style:name="T124_23" style:family="text">
      <style:text-properties fo:font-size="10pt" style:font-size-asian="10pt" style:font-name-complex="Arial"/>
    </style:style>
    <style:style style:name="T124_24" style:family="text">
      <style:text-properties fo:font-size="10pt" style:font-size-asian="10pt" style:font-name-complex="Arial"/>
    </style:style>
    <style:style style:name="T124_25" style:family="text">
      <style:text-properties fo:font-size="10pt" style:font-size-asian="10pt" style:font-name-complex="Arial"/>
    </style:style>
    <style:style style:name="T124_26" style:family="text">
      <style:text-properties fo:font-size="10pt" style:font-size-asian="10pt" style:font-name-complex="Arial"/>
    </style:style>
    <style:style style:name="T124_27" style:family="text">
      <style:text-properties fo:font-size="10pt" style:font-size-asian="10pt" style:font-name-complex="Arial"/>
    </style:style>
    <style:style style:name="T124_28" style:family="text">
      <style:text-properties fo:font-size="10pt" style:font-size-asian="10pt" style:font-name-complex="Arial"/>
    </style:style>
    <style:style style:name="T124_29" style:family="text">
      <style:text-properties fo:font-size="10pt" style:font-size-asian="10pt" style:font-name-complex="Arial"/>
    </style:style>
    <style:style style:name="T124_30" style:family="text">
      <style:text-properties fo:font-size="10pt" style:font-size-asian="10pt" style:font-name-complex="Arial"/>
    </style:style>
    <style:style style:name="T124_31" style:family="text">
      <style:text-properties fo:font-size="10pt" style:font-size-asian="10pt" style:font-name-complex="Arial"/>
    </style:style>
    <style:style style:name="T124_32" style:family="text">
      <style:text-properties fo:font-size="10pt" style:font-size-asian="10pt" style:font-name-complex="Arial"/>
    </style:style>
    <style:style style:name="T124_33" style:family="text">
      <style:text-properties fo:font-size="10pt" style:font-size-asian="10pt" style:font-name-complex="Arial"/>
    </style:style>
    <style:style style:name="T124_34" style:family="text">
      <style:text-properties fo:font-size="10pt" style:font-size-asian="10pt" style:font-name-complex="Arial"/>
    </style:style>
    <style:style style:name="T124_35" style:family="text">
      <style:text-properties fo:font-size="10pt" style:font-size-asian="10pt" style:font-name-complex="Arial"/>
    </style:style>
    <style:style style:name="T124_36" style:family="text">
      <style:text-properties fo:font-size="10pt" style:font-size-asian="10pt" style:font-name-complex="Arial"/>
    </style:style>
    <style:style style:name="T124_37" style:family="text">
      <style:text-properties fo:font-size="10pt" style:font-size-asian="10pt" style:font-name-complex="Arial"/>
    </style:style>
    <style:style style:name="T124_38" style:family="text">
      <style:text-properties fo:font-size="10pt" style:font-size-asian="10pt" style:font-name-complex="Arial"/>
    </style:style>
    <style:style style:name="T124_39" style:family="text">
      <style:text-properties fo:font-size="10pt" style:font-size-asian="10pt" style:font-name-complex="Arial"/>
    </style:style>
    <style:style style:name="T124_40" style:family="text">
      <style:text-properties fo:font-size="10pt" style:font-size-asian="10pt" style:font-name-complex="Arial"/>
    </style:style>
    <style:style style:name="T124_41" style:family="text">
      <style:text-properties fo:font-size="10pt" style:font-size-asian="10pt" style:font-name-complex="Arial"/>
    </style:style>
    <style:style style:name="T124_42" style:family="text">
      <style:text-properties fo:font-size="10pt" style:font-size-asian="10pt" style:font-name-complex="Arial"/>
    </style:style>
    <style:style style:name="T124_43" style:family="text">
      <style:text-properties fo:font-size="10pt" style:font-size-asian="10pt" style:font-name-complex="Arial"/>
    </style:style>
    <style:style style:name="P125" style:family="paragraph" style:parent-style-name="Normal"/>
    <style:style style:name="T125_1" style:family="text">
      <style:text-properties fo:font-size="10pt" style:font-size-asian="10pt" style:font-name-complex="Arial" style:font-size-complex="10pt" style:text-underline-style="solid" style:text-underline-color="font-color"/>
    </style:style>
    <style:style style:name="T125_2" style:family="text">
      <style:text-properties fo:font-size="10pt" style:font-size-asian="10pt" style:font-name-complex="Arial" style:font-size-complex="10pt" style:text-underline-style="solid" style:text-underline-color="font-color"/>
    </style:style>
    <style:style style:name="T125_3" style:family="text">
      <style:text-properties fo:font-size="10pt" style:font-size-asian="10pt" style:font-size-complex="10pt" style:text-underline-style="solid" style:text-underline-color="font-color"/>
    </style:style>
    <style:style style:name="T125_4" style:family="text">
      <style:text-properties fo:font-size="10pt" style:font-size-asian="10pt" style:font-size-complex="10pt"/>
    </style:style>
    <style:style style:name="P126" style:family="paragraph" style:parent-style-name="Normal">
      <style:paragraph-properties fo:text-align="right"/>
      <style:text-properties fo:font-size="10pt" style:font-size-asian="10pt" style:font-size-complex="10pt" style:text-underline-style="solid" style:text-underline-color="font-color"/>
    </style:style>
    <style:style style:name="P127" style:family="paragraph" style:parent-style-name="List_20_Paragraph">
      <style:text-properties fo:font-size="10pt" style:font-size-asian="10pt"/>
    </style:style>
    <style:style style:name="T127_1" style:family="text">
      <style:text-properties fo:font-size="10pt" style:font-size-asian="10pt" fo:font-weight="bold" style:font-weight-asian="bold" style:font-weight-complex="bold"/>
    </style:style>
    <style:style style:name="T127_2" style:family="text">
      <style:text-properties fo:font-size="10pt" style:font-size-asian="10pt" fo:font-weight="bold" style:font-weight-asian="bold" style:font-weight-complex="bold"/>
    </style:style>
    <style:style style:name="T127_3" style:family="text">
      <style:text-properties fo:font-size="10pt" style:font-size-asian="10pt" fo:font-weight="bold" style:font-weight-asian="bold" style:font-weight-complex="bold"/>
    </style:style>
    <style:style style:name="T127_4" style:family="text">
      <style:text-properties fo:font-size="10pt" style:font-size-asian="10pt" fo:font-weight="bold" style:font-weight-asian="bold" style:font-weight-complex="bold"/>
    </style:style>
    <style:style style:name="T127_5" style:family="text">
      <style:text-properties fo:font-size="10pt" style:font-size-asian="10pt" fo:font-weight="bold" style:font-weight-asian="bold" style:font-weight-complex="bold"/>
    </style:style>
    <style:style style:name="T127_6" style:family="text">
      <style:text-properties fo:font-size="10pt" style:font-size-asian="10pt" fo:font-weight="bold" style:font-weight-asian="bold" style:font-weight-complex="bold"/>
    </style:style>
    <style:style style:name="T127_7" style:family="text">
      <style:text-properties fo:font-size="10pt" style:font-size-asian="10pt" fo:font-weight="bold" style:font-weight-asian="bold" style:font-weight-complex="bold"/>
    </style:style>
    <style:style style:name="T127_8" style:family="text">
      <style:text-properties fo:font-size="10pt" style:font-size-asian="10pt" fo:font-weight="bold" style:font-weight-asian="bold" style:font-weight-complex="bold"/>
    </style:style>
    <style:style style:name="T127_9" style:family="text">
      <style:text-properties fo:font-size="10pt" style:font-size-asian="10pt" fo:font-weight="bold" style:font-weight-asian="bold" style:font-weight-complex="bold"/>
    </style:style>
    <style:style style:name="T127_10" style:family="text">
      <style:text-properties fo:font-size="10pt" style:font-size-asian="10pt" fo:font-weight="bold" style:font-weight-asian="bold" style:font-weight-complex="bold"/>
    </style:style>
    <style:style style:name="T127_11" style:family="text">
      <style:text-properties fo:font-size="10pt" style:font-size-asian="10pt"/>
    </style:style>
    <style:style style:name="T127_12" style:family="text">
      <style:text-properties fo:font-size="10pt" style:font-size-asian="10pt"/>
    </style:style>
    <style:style style:name="T127_13" style:family="text">
      <style:text-properties fo:font-size="10pt" style:font-size-asian="10pt"/>
    </style:style>
    <style:style style:name="T127_14" style:family="text">
      <style:text-properties fo:font-size="10pt" style:font-size-asian="10pt"/>
    </style:style>
    <style:style style:name="T127_15" style:family="text">
      <style:text-properties fo:font-size="10pt" style:font-size-asian="10pt"/>
    </style:style>
    <style:style style:name="T127_16" style:family="text">
      <style:text-properties fo:font-size="10pt" style:font-size-asian="10pt"/>
    </style:style>
    <style:style style:name="T127_17" style:family="text">
      <style:text-properties fo:font-size="10pt" style:font-size-asian="10pt"/>
    </style:style>
    <style:style style:name="T127_18" style:family="text">
      <style:text-properties fo:font-size="10pt" style:font-size-asian="10pt"/>
    </style:style>
    <style:style style:name="T127_19" style:family="text">
      <style:text-properties fo:font-size="10pt" style:font-size-asian="10pt"/>
    </style:style>
    <style:style style:name="T127_20" style:family="text">
      <style:text-properties fo:font-size="10pt" style:font-size-asian="10pt"/>
    </style:style>
    <style:style style:name="T127_21" style:family="text">
      <style:text-properties fo:font-size="10pt" style:font-size-asian="10pt"/>
    </style:style>
    <style:style style:name="T127_22" style:family="text">
      <style:text-properties fo:font-size="10pt" style:font-size-asian="10pt"/>
    </style:style>
    <style:style style:name="T127_23" style:family="text">
      <style:text-properties fo:font-size="10pt" style:font-size-asian="10pt"/>
    </style:style>
    <style:style style:name="T127_24" style:family="text">
      <style:text-properties fo:font-size="10pt" style:font-size-asian="10pt"/>
    </style:style>
    <style:style style:name="T127_25" style:family="text">
      <style:text-properties fo:font-size="10pt" style:font-size-asian="10pt"/>
    </style:style>
    <style:style style:name="T127_26" style:family="text">
      <style:text-properties fo:font-size="10pt" style:font-size-asian="10pt"/>
    </style:style>
    <style:style style:name="T127_27" style:family="text">
      <style:text-properties fo:font-size="10pt" style:font-size-asian="10pt"/>
    </style:style>
    <style:style style:name="T127_28" style:family="text">
      <style:text-properties fo:font-size="10pt" style:font-size-asian="10pt"/>
    </style:style>
    <style:style style:name="T127_29" style:family="text">
      <style:text-properties fo:font-size="10pt" style:font-size-asian="10pt"/>
    </style:style>
    <style:style style:name="T127_30" style:family="text">
      <style:text-properties fo:font-size="10pt" style:font-size-asian="10pt"/>
    </style:style>
    <style:style style:name="T127_31" style:family="text">
      <style:text-properties fo:font-size="10pt" style:font-size-asian="10pt"/>
    </style:style>
    <style:style style:name="T127_32" style:family="text">
      <style:text-properties fo:font-size="10pt" style:font-size-asian="10pt"/>
    </style:style>
    <style:style style:name="T127_33" style:family="text">
      <style:text-properties fo:font-size="10pt" style:font-size-asian="10pt"/>
    </style:style>
    <style:style style:name="T127_34" style:family="text">
      <style:text-properties fo:font-size="10pt" style:font-size-asian="10pt"/>
    </style:style>
    <style:style style:name="T127_35" style:family="text">
      <style:text-properties fo:font-size="10pt" style:font-size-asian="10pt"/>
    </style:style>
    <style:style style:name="T127_36" style:family="text">
      <style:text-properties fo:font-size="10pt" style:font-size-asian="10pt"/>
    </style:style>
    <style:style style:name="T127_37" style:family="text">
      <style:text-properties fo:font-size="10pt" style:font-size-asian="10pt"/>
    </style:style>
    <style:style style:name="T127_38" style:family="text">
      <style:text-properties fo:font-size="10pt" style:font-size-asian="10pt"/>
    </style:style>
    <style:style style:name="T127_39" style:family="text">
      <style:text-properties fo:font-size="10pt" style:font-size-asian="10pt"/>
    </style:style>
    <style:style style:name="T127_40" style:family="text">
      <style:text-properties fo:font-size="10pt" style:font-size-asian="10pt"/>
    </style:style>
    <style:style style:name="T127_41" style:family="text">
      <style:text-properties fo:font-size="10pt" style:font-size-asian="10pt"/>
    </style:style>
    <style:style style:name="T127_42" style:family="text">
      <style:text-properties fo:font-size="10pt" style:font-size-asian="10pt"/>
    </style:style>
    <style:style style:name="T127_43" style:family="text">
      <style:text-properties fo:font-size="10pt" style:font-size-asian="10pt"/>
    </style:style>
    <style:style style:name="T127_44" style:family="text">
      <style:text-properties fo:font-size="10pt" style:font-size-asian="10pt"/>
    </style:style>
    <style:style style:name="T127_45" style:family="text">
      <style:text-properties fo:font-size="10pt" style:font-size-asian="10pt"/>
    </style:style>
    <style:style style:name="P128" style:family="paragraph" style:parent-style-name="List_20_Paragraph">
      <style:text-properties fo:font-size="10pt" style:font-size-asian="10pt"/>
    </style:style>
    <style:style style:name="P129" style:family="paragraph" style:parent-style-name="List_20_Paragraph">
      <style:text-properties fo:font-size="10pt" style:font-size-asian="10pt"/>
    </style:style>
    <style:style style:name="T129_1" style:family="text">
      <style:text-properties fo:font-size="10pt" style:font-size-asian="10pt" fo:font-weight="bold" style:font-weight-asian="bold" style:font-weight-complex="bold"/>
    </style:style>
    <style:style style:name="T129_2" style:family="text">
      <style:text-properties fo:font-size="10pt" style:font-size-asian="10pt" fo:font-weight="bold" style:font-weight-asian="bold" style:font-weight-complex="bold"/>
    </style:style>
    <style:style style:name="T129_3" style:family="text">
      <style:text-properties fo:font-size="10pt" style:font-size-asian="10pt" fo:font-weight="bold" style:font-weight-asian="bold" style:font-weight-complex="bold"/>
    </style:style>
    <style:style style:name="T129_4" style:family="text">
      <style:text-properties fo:font-size="10pt" style:font-size-asian="10pt" fo:font-weight="bold" style:font-weight-asian="bold" style:font-weight-complex="bold"/>
    </style:style>
    <style:style style:name="T129_5" style:family="text">
      <style:text-properties fo:font-size="10pt" style:font-size-asian="10pt" fo:font-weight="bold" style:font-weight-asian="bold" style:font-weight-complex="bold"/>
    </style:style>
    <style:style style:name="T129_6" style:family="text">
      <style:text-properties fo:font-size="10pt" style:font-size-asian="10pt" fo:font-weight="bold" style:font-weight-asian="bold" style:font-weight-complex="bold"/>
    </style:style>
    <style:style style:name="T129_7" style:family="text">
      <style:text-properties fo:font-size="10pt" style:font-size-asian="10pt" fo:font-weight="bold" style:font-weight-asian="bold" style:font-weight-complex="bold"/>
    </style:style>
    <style:style style:name="T129_8" style:family="text">
      <style:text-properties fo:font-size="10pt" style:font-size-asian="10pt" fo:font-weight="bold" style:font-weight-asian="bold" style:font-weight-complex="bold"/>
    </style:style>
    <style:style style:name="T129_9" style:family="text">
      <style:text-properties fo:font-size="10pt" style:font-size-asian="10pt" fo:font-weight="bold" style:font-weight-asian="bold" style:font-weight-complex="bold"/>
    </style:style>
    <style:style style:name="T129_10" style:family="text">
      <style:text-properties fo:font-size="10pt" style:font-size-asian="10pt" fo:font-weight="bold" style:font-weight-asian="bold" style:font-weight-complex="bold"/>
    </style:style>
    <style:style style:name="T129_11" style:family="text">
      <style:text-properties fo:font-size="10pt" style:font-size-asian="10pt" fo:font-weight="bold" style:font-weight-asian="bold" style:font-weight-complex="bold"/>
    </style:style>
    <style:style style:name="T129_12" style:family="text">
      <style:text-properties fo:font-size="10pt" style:font-size-asian="10pt" fo:font-weight="bold" style:font-weight-asian="bold" style:font-weight-complex="bold"/>
    </style:style>
    <style:style style:name="T129_13" style:family="text">
      <style:text-properties fo:font-size="10pt" style:font-size-asian="10pt" fo:font-weight="bold" style:font-weight-asian="bold" style:font-weight-complex="bold"/>
    </style:style>
    <style:style style:name="T129_14" style:family="text">
      <style:text-properties fo:font-size="10pt" style:font-size-asian="10pt" fo:font-weight="bold" style:font-weight-asian="bold" style:font-weight-complex="bold"/>
    </style:style>
    <style:style style:name="T129_15" style:family="text">
      <style:text-properties fo:font-size="10pt" style:font-size-asian="10pt" fo:font-weight="bold" style:font-weight-asian="bold" style:font-weight-complex="bold"/>
    </style:style>
    <style:style style:name="T129_16" style:family="text">
      <style:text-properties fo:font-size="10pt" style:font-size-asian="10pt" fo:font-weight="bold" style:font-weight-asian="bold" style:font-weight-complex="bold"/>
    </style:style>
    <style:style style:name="T129_17" style:family="text">
      <style:text-properties fo:font-size="10pt" style:font-size-asian="10pt" fo:font-weight="bold" style:font-weight-asian="bold" style:font-weight-complex="bold"/>
    </style:style>
    <style:style style:name="T129_18" style:family="text">
      <style:text-properties fo:font-size="10pt" style:font-size-asian="10pt"/>
    </style:style>
    <style:style style:name="T129_19" style:family="text">
      <style:text-properties fo:font-size="10pt" style:font-size-asian="10pt"/>
    </style:style>
    <style:style style:name="T129_20" style:family="text">
      <style:text-properties fo:font-size="10pt" style:font-size-asian="10pt"/>
    </style:style>
    <style:style style:name="T129_21" style:family="text">
      <style:text-properties fo:font-size="10pt" style:font-size-asian="10pt"/>
    </style:style>
    <style:style style:name="T129_22" style:family="text">
      <style:text-properties fo:font-size="10pt" style:font-size-asian="10pt"/>
    </style:style>
    <style:style style:name="T129_23" style:family="text">
      <style:text-properties fo:font-size="10pt" style:font-size-asian="10pt"/>
    </style:style>
    <style:style style:name="T129_24" style:family="text">
      <style:text-properties fo:font-size="10pt" style:font-size-asian="10pt"/>
    </style:style>
    <style:style style:name="T129_25" style:family="text">
      <style:text-properties fo:font-size="10pt" style:font-size-asian="10pt"/>
    </style:style>
    <style:style style:name="T129_26" style:family="text">
      <style:text-properties fo:font-size="10pt" style:font-size-asian="10pt"/>
    </style:style>
    <style:style style:name="T129_27" style:family="text">
      <style:text-properties fo:font-size="10pt" style:font-size-asian="10pt"/>
    </style:style>
    <style:style style:name="T129_28" style:family="text">
      <style:text-properties fo:font-size="10pt" style:font-size-asian="10pt"/>
    </style:style>
    <style:style style:name="T129_29" style:family="text">
      <style:text-properties fo:font-size="10pt" style:font-size-asian="10pt"/>
    </style:style>
    <style:style style:name="T129_30" style:family="text">
      <style:text-properties fo:font-size="10pt" style:font-size-asian="10pt"/>
    </style:style>
    <style:style style:name="T129_31" style:family="text">
      <style:text-properties fo:font-size="10pt" style:font-size-asian="10pt"/>
    </style:style>
    <style:style style:name="P130" style:family="paragraph" style:parent-style-name="List_20_Paragraph">
      <style:text-properties fo:font-size="10pt" style:font-size-asian="10pt"/>
    </style:style>
    <style:style style:name="P131" style:family="paragraph" style:parent-style-name="List_20_Paragraph">
      <style:text-properties fo:font-size="10pt" style:font-size-asian="10pt"/>
    </style:style>
    <style:style style:name="T131_1" style:family="text">
      <style:text-properties fo:font-size="10pt" style:font-size-asian="10pt" fo:font-weight="bold" style:font-weight-asian="bold" style:font-weight-complex="bold"/>
    </style:style>
    <style:style style:name="T131_2" style:family="text">
      <style:text-properties fo:font-size="10pt" style:font-size-asian="10pt" fo:font-weight="bold" style:font-weight-asian="bold" style:font-weight-complex="bold"/>
    </style:style>
    <style:style style:name="T131_3" style:family="text">
      <style:text-properties fo:font-size="10pt" style:font-size-asian="10pt" fo:font-weight="bold" style:font-weight-asian="bold" style:font-weight-complex="bold"/>
    </style:style>
    <style:style style:name="T131_4" style:family="text">
      <style:text-properties fo:font-size="10pt" style:font-size-asian="10pt"/>
    </style:style>
    <style:style style:name="T131_5" style:family="text">
      <style:text-properties fo:font-size="10pt" style:font-size-asian="10pt"/>
    </style:style>
    <style:style style:name="T131_6" style:family="text">
      <style:text-properties fo:font-size="10pt" style:font-size-asian="10pt"/>
    </style:style>
    <style:style style:name="T131_7" style:family="text">
      <style:text-properties fo:font-size="10pt" style:font-size-asian="10pt"/>
    </style:style>
    <style:style style:name="T131_8" style:family="text">
      <style:text-properties fo:font-size="10pt" style:font-size-asian="10pt"/>
    </style:style>
    <style:style style:name="T131_9" style:family="text">
      <style:text-properties fo:font-size="10pt" style:font-size-asian="10pt"/>
    </style:style>
    <style:style style:name="T131_10" style:family="text">
      <style:text-properties fo:font-size="10pt" style:font-size-asian="10pt"/>
    </style:style>
    <style:style style:name="T131_11" style:family="text">
      <style:text-properties fo:font-size="10pt" style:font-size-asian="10pt"/>
    </style:style>
    <style:style style:name="T131_12" style:family="text">
      <style:text-properties fo:font-size="10pt" style:font-size-asian="10pt"/>
    </style:style>
    <style:style style:name="T131_13" style:family="text">
      <style:text-properties fo:font-size="10pt" style:font-size-asian="10pt"/>
    </style:style>
    <style:style style:name="T131_14" style:family="text">
      <style:text-properties fo:font-size="10pt" style:font-size-asian="10pt"/>
    </style:style>
    <style:style style:name="T131_15" style:family="text">
      <style:text-properties fo:font-size="10pt" style:font-size-asian="10pt"/>
    </style:style>
    <style:style style:name="T131_16" style:family="text">
      <style:text-properties fo:font-size="10pt" style:font-size-asian="10pt"/>
    </style:style>
    <style:style style:name="T131_17" style:family="text">
      <style:text-properties fo:font-size="10pt" style:font-size-asian="10pt"/>
    </style:style>
    <style:style style:name="T131_18" style:family="text">
      <style:text-properties fo:font-size="10pt" style:font-size-asian="10pt"/>
    </style:style>
    <style:style style:name="T131_19" style:family="text">
      <style:text-properties fo:font-size="10pt" style:font-size-asian="10pt"/>
    </style:style>
    <style:style style:name="T131_20" style:family="text">
      <style:text-properties fo:font-size="10pt" style:font-size-asian="10pt"/>
    </style:style>
    <style:style style:name="T131_21" style:family="text">
      <style:text-properties fo:font-size="10pt" style:font-size-asian="10pt"/>
    </style:style>
    <style:style style:name="T131_22" style:family="text">
      <style:text-properties fo:font-size="10pt" style:font-size-asian="10pt"/>
    </style:style>
    <style:style style:name="T131_23" style:family="text">
      <style:text-properties fo:font-size="10pt" style:font-size-asian="10pt"/>
    </style:style>
    <style:style style:name="T131_24" style:family="text">
      <style:text-properties fo:font-size="10pt" style:font-size-asian="10pt"/>
    </style:style>
    <style:style style:name="T131_25" style:family="text">
      <style:text-properties fo:font-size="10pt" style:font-size-asian="10pt"/>
    </style:style>
    <style:style style:name="T131_26" style:family="text">
      <style:text-properties fo:font-size="10pt" style:font-size-asian="10pt"/>
    </style:style>
    <style:style style:name="T131_27" style:family="text">
      <style:text-properties fo:font-size="10pt" style:font-size-asian="10pt"/>
    </style:style>
    <style:style style:name="T131_28" style:family="text">
      <style:text-properties fo:font-size="10pt" style:font-size-asian="10pt"/>
    </style:style>
    <style:style style:name="T131_29" style:family="text">
      <style:text-properties fo:font-size="10pt" style:font-size-asian="10pt"/>
    </style:style>
    <style:style style:name="T131_30" style:family="text">
      <style:text-properties fo:font-size="10pt" style:font-size-asian="10pt"/>
    </style:style>
    <style:style style:name="T131_31" style:family="text">
      <style:text-properties fo:font-size="10pt" style:font-size-asian="10pt"/>
    </style:style>
    <style:style style:name="T131_32" style:family="text">
      <style:text-properties fo:font-size="10pt" style:font-size-asian="10pt"/>
    </style:style>
    <style:style style:name="T131_33" style:family="text">
      <style:text-properties fo:font-size="10pt" style:font-size-asian="10pt"/>
    </style:style>
    <style:style style:name="T131_34" style:family="text">
      <style:text-properties fo:font-size="10pt" style:font-size-asian="10pt"/>
    </style:style>
    <style:style style:name="P132" style:family="paragraph" style:parent-style-name="List_20_Paragraph">
      <style:text-properties fo:font-size="10pt" style:font-size-asian="10pt"/>
    </style:style>
    <style:style style:name="P133" style:family="paragraph" style:parent-style-name="List_20_Paragraph">
      <style:text-properties fo:font-size="10pt" style:font-size-asian="10pt"/>
    </style:style>
    <style:style style:name="T133_1" style:family="text">
      <style:text-properties fo:font-size="10pt" style:font-size-asian="10pt" fo:font-weight="bold" style:font-weight-asian="bold" style:font-weight-complex="bold"/>
    </style:style>
    <style:style style:name="T133_2" style:family="text">
      <style:text-properties fo:font-size="10pt" style:font-size-asian="10pt" fo:font-weight="bold" style:font-weight-asian="bold" style:font-weight-complex="bold"/>
    </style:style>
    <style:style style:name="T133_3" style:family="text">
      <style:text-properties fo:font-size="10pt" style:font-size-asian="10pt" fo:font-weight="bold" style:font-weight-asian="bold" style:font-weight-complex="bold"/>
    </style:style>
    <style:style style:name="T133_4" style:family="text">
      <style:text-properties fo:font-size="10pt" style:font-size-asian="10pt" fo:font-weight="bold" style:font-weight-asian="bold" style:font-weight-complex="bold"/>
    </style:style>
    <style:style style:name="T133_5" style:family="text">
      <style:text-properties fo:font-size="10pt" style:font-size-asian="10pt" fo:font-weight="bold" style:font-weight-asian="bold" style:font-weight-complex="bold"/>
    </style:style>
    <style:style style:name="T133_6" style:family="text">
      <style:text-properties fo:font-size="10pt" style:font-size-asian="10pt" fo:font-weight="bold" style:font-weight-asian="bold" style:font-weight-complex="bold"/>
    </style:style>
    <style:style style:name="T133_7" style:family="text">
      <style:text-properties fo:font-size="10pt" style:font-size-asian="10pt" fo:font-weight="bold" style:font-weight-asian="bold" style:font-weight-complex="bold"/>
    </style:style>
    <style:style style:name="T133_8" style:family="text">
      <style:text-properties fo:font-size="10pt" style:font-size-asian="10pt" fo:font-weight="bold" style:font-weight-asian="bold" style:font-weight-complex="bold"/>
    </style:style>
    <style:style style:name="T133_9" style:family="text">
      <style:text-properties fo:font-size="10pt" style:font-size-asian="10pt" fo:font-weight="bold" style:font-weight-asian="bold" style:font-weight-complex="bold"/>
    </style:style>
    <style:style style:name="T133_10" style:family="text">
      <style:text-properties fo:font-size="10pt" style:font-size-asian="10pt" fo:font-weight="bold" style:font-weight-asian="bold" style:font-weight-complex="bold"/>
    </style:style>
    <style:style style:name="T133_11" style:family="text">
      <style:text-properties fo:font-size="10pt" style:font-size-asian="10pt" fo:font-weight="bold" style:font-weight-asian="bold" style:font-weight-complex="bold"/>
    </style:style>
    <style:style style:name="T133_12" style:family="text">
      <style:text-properties fo:font-size="10pt" style:font-size-asian="10pt" fo:font-weight="bold" style:font-weight-asian="bold" style:font-weight-complex="bold"/>
    </style:style>
    <style:style style:name="T133_13" style:family="text">
      <style:text-properties fo:font-size="10pt" style:font-size-asian="10pt" fo:font-weight="bold" style:font-weight-asian="bold" style:font-weight-complex="bold"/>
    </style:style>
    <style:style style:name="T133_14" style:family="text">
      <style:text-properties fo:font-size="10pt" style:font-size-asian="10pt" fo:font-weight="bold" style:font-weight-asian="bold" style:font-weight-complex="bold"/>
    </style:style>
    <style:style style:name="T133_15" style:family="text">
      <style:text-properties fo:font-size="10pt" style:font-size-asian="10pt" fo:font-weight="bold" style:font-weight-asian="bold" style:font-weight-complex="bold"/>
    </style:style>
    <style:style style:name="T133_16" style:family="text">
      <style:text-properties fo:font-size="10pt" style:font-size-asian="10pt" fo:font-weight="bold" style:font-weight-asian="bold" style:font-weight-complex="bold"/>
    </style:style>
    <style:style style:name="T133_17" style:family="text">
      <style:text-properties fo:font-size="10pt" style:font-size-asian="10pt" fo:font-weight="bold" style:font-weight-asian="bold" style:font-weight-complex="bold"/>
    </style:style>
    <style:style style:name="T133_18" style:family="text">
      <style:text-properties fo:font-size="10pt" style:font-size-asian="10pt"/>
    </style:style>
    <style:style style:name="T133_19" style:family="text">
      <style:text-properties fo:font-size="10pt" style:font-size-asian="10pt"/>
    </style:style>
    <style:style style:name="T133_20" style:family="text">
      <style:text-properties fo:font-size="10pt" style:font-size-asian="10pt"/>
    </style:style>
    <style:style style:name="T133_21" style:family="text">
      <style:text-properties fo:font-size="10pt" style:font-size-asian="10pt"/>
    </style:style>
    <style:style style:name="T133_22" style:family="text">
      <style:text-properties fo:font-size="10pt" style:font-size-asian="10pt"/>
    </style:style>
    <style:style style:name="T133_23" style:family="text">
      <style:text-properties fo:font-size="10pt" style:font-size-asian="10pt"/>
    </style:style>
    <style:style style:name="T133_24" style:family="text">
      <style:text-properties fo:font-size="10pt" style:font-size-asian="10pt"/>
    </style:style>
    <style:style style:name="T133_25" style:family="text">
      <style:text-properties fo:font-size="10pt" style:font-size-asian="10pt"/>
    </style:style>
    <style:style style:name="T133_26" style:family="text">
      <style:text-properties fo:font-size="10pt" style:font-size-asian="10pt"/>
    </style:style>
    <style:style style:name="T133_27" style:family="text">
      <style:text-properties fo:font-size="10pt" style:font-size-asian="10pt"/>
    </style:style>
    <style:style style:name="T133_28" style:family="text">
      <style:text-properties fo:font-size="10pt" style:font-size-asian="10pt"/>
    </style:style>
    <style:style style:name="T133_29" style:family="text">
      <style:text-properties fo:font-size="10pt" style:font-size-asian="10pt"/>
    </style:style>
    <style:style style:name="T133_30" style:family="text">
      <style:text-properties fo:font-size="10pt" style:font-size-asian="10pt"/>
    </style:style>
    <style:style style:name="T133_31" style:family="text">
      <style:text-properties fo:font-size="10pt" style:font-size-asian="10pt"/>
    </style:style>
    <style:style style:name="T133_32" style:family="text">
      <style:text-properties fo:font-size="10pt" style:font-size-asian="10pt"/>
    </style:style>
    <style:style style:name="T133_33" style:family="text">
      <style:text-properties fo:font-size="10pt" style:font-size-asian="10pt"/>
    </style:style>
    <style:style style:name="P134" style:family="paragraph" style:parent-style-name="List_20_Paragraph">
      <style:text-properties fo:font-size="10pt" style:font-size-asian="10pt"/>
    </style:style>
    <style:style style:name="P135" style:family="paragraph" style:parent-style-name="List_20_Paragraph">
      <style:text-properties fo:font-size="10pt" style:font-size-asian="10pt"/>
    </style:style>
    <style:style style:name="T135_1" style:family="text">
      <style:text-properties fo:font-size="10pt" style:font-size-asian="10pt" fo:font-weight="bold" style:font-weight-asian="bold" style:font-weight-complex="bold"/>
    </style:style>
    <style:style style:name="T135_2" style:family="text">
      <style:text-properties fo:font-size="10pt" style:font-size-asian="10pt" fo:font-weight="bold" style:font-weight-asian="bold" style:font-weight-complex="bold"/>
    </style:style>
    <style:style style:name="T135_3" style:family="text">
      <style:text-properties fo:font-size="10pt" style:font-size-asian="10pt" fo:font-weight="bold" style:font-weight-asian="bold" style:font-weight-complex="bold"/>
    </style:style>
    <style:style style:name="T135_4" style:family="text">
      <style:text-properties fo:font-size="10pt" style:font-size-asian="10pt"/>
    </style:style>
    <style:style style:name="T135_5" style:family="text">
      <style:text-properties fo:font-size="10pt" style:font-size-asian="10pt"/>
    </style:style>
    <style:style style:name="T135_6" style:family="text">
      <style:text-properties fo:font-size="10pt" style:font-size-asian="10pt"/>
    </style:style>
    <style:style style:name="T135_7" style:family="text">
      <style:text-properties fo:font-size="10pt" style:font-size-asian="10pt"/>
    </style:style>
    <style:style style:name="T135_8" style:family="text">
      <style:text-properties fo:font-size="10pt" style:font-size-asian="10pt"/>
    </style:style>
    <style:style style:name="T135_9" style:family="text">
      <style:text-properties fo:font-size="10pt" style:font-size-asian="10pt"/>
    </style:style>
    <style:style style:name="T135_10" style:family="text">
      <style:text-properties fo:font-size="10pt" style:font-size-asian="10pt"/>
    </style:style>
    <style:style style:name="T135_11" style:family="text">
      <style:text-properties fo:font-size="10pt" style:font-size-asian="10pt"/>
    </style:style>
    <style:style style:name="P136" style:family="paragraph" style:parent-style-name="Normal">
      <style:text-properties fo:font-size="10pt" style:font-size-asian="10pt" style:font-size-complex="10pt"/>
    </style:style>
    <style:style style:name="P137" style:family="paragraph" style:parent-style-name="Normal"/>
    <style:style style:name="T137_1" style:family="text">
      <style:text-properties fo:font-size="10pt" style:font-size-asian="10pt" style:font-name-complex="Arial" style:font-size-complex="10pt" style:text-underline-style="solid" style:text-underline-color="font-color"/>
    </style:style>
    <style:style style:name="P138" style:family="paragraph" style:parent-style-name="Normal">
      <style:text-properties fo:font-size="10pt" style:font-size-asian="10pt" style:font-name-complex="Arial" style:font-size-complex="10pt"/>
    </style:style>
    <style:style style:name="P139" style:family="paragraph" style:parent-style-name="Normal"/>
    <style:style style:name="T139_1" style:family="text">
      <style:text-properties fo:color="#000000" fo:font-size="10pt" style:font-name-asian="Arial" style:font-size-asian="10pt" style:font-name-complex="Arial" style:font-size-complex="10pt"/>
    </style:style>
    <style:style style:name="T139_2" style:family="text">
      <style:text-properties fo:color="#000000" fo:font-size="10pt" style:font-name-asian="Arial" style:font-size-asian="10pt" style:font-name-complex="Arial" style:font-size-complex="10pt"/>
    </style:style>
    <style:style style:name="T139_3" style:family="text">
      <style:text-properties fo:color="#000000" fo:font-size="10pt" style:font-name-asian="Arial" style:font-size-asian="10pt" style:font-name-complex="Arial" style:font-size-complex="10pt"/>
    </style:style>
    <style:style style:name="T139_4" style:family="text">
      <style:text-properties fo:color="#000000" fo:font-size="10pt" style:font-name-asian="Arial" style:font-size-asian="10pt" style:font-name-complex="Arial" style:font-size-complex="10pt"/>
    </style:style>
    <style:style style:name="T139_5" style:family="text">
      <style:text-properties fo:color="#000000" fo:font-size="10pt" style:font-name-asian="Arial" style:font-size-asian="10pt" style:font-name-complex="Arial" style:font-size-complex="10pt"/>
    </style:style>
    <style:style style:name="T139_6" style:family="text">
      <style:text-properties fo:color="#000000" fo:font-size="10pt" style:font-name-asian="Arial" style:font-size-asian="10pt" style:font-name-complex="Arial" style:font-size-complex="10pt"/>
    </style:style>
    <style:style style:name="T139_7" style:family="text">
      <style:text-properties fo:color="#000000" fo:font-size="10pt" style:font-name-asian="Arial" style:font-size-asian="10pt" style:font-name-complex="Arial" style:font-size-complex="10pt"/>
    </style:style>
    <style:style style:name="T139_8" style:family="text">
      <style:text-properties fo:color="#000000" fo:font-size="10pt" style:font-name-asian="Arial" style:font-size-asian="10pt" style:font-name-complex="Arial" style:font-size-complex="10pt"/>
    </style:style>
    <style:style style:name="T139_9" style:family="text">
      <style:text-properties fo:color="#000000" fo:font-size="10pt" style:font-name-asian="Arial" style:font-size-asian="10pt" style:font-name-complex="Arial" style:font-size-complex="10pt"/>
    </style:style>
    <style:style style:name="T139_10" style:family="text">
      <style:text-properties fo:color="#000000" fo:font-size="10pt" style:font-name-asian="Arial" style:font-size-asian="10pt" style:font-name-complex="Arial" style:font-size-complex="10pt"/>
    </style:style>
    <style:style style:name="T139_11" style:family="text">
      <style:text-properties fo:color="#000000" fo:font-size="10pt" style:font-name-asian="Arial" style:font-size-asian="10pt" style:font-name-complex="Arial" style:font-size-complex="10pt"/>
    </style:style>
    <style:style style:name="T139_12" style:family="text">
      <style:text-properties fo:color="#000000" fo:font-size="10pt" style:font-name-asian="Arial" style:font-size-asian="10pt" style:font-name-complex="Arial" style:font-size-complex="10pt"/>
    </style:style>
    <style:style style:name="T139_13" style:family="text">
      <style:text-properties fo:color="#000000" fo:font-size="10pt" style:font-name-asian="Arial" style:font-size-asian="10pt" style:font-name-complex="Arial" style:font-size-complex="10pt"/>
    </style:style>
    <style:style style:name="T139_14" style:family="text">
      <style:text-properties fo:color="#000000" fo:font-size="10pt" style:font-name-asian="Arial" style:font-size-asian="10pt" style:font-name-complex="Arial" style:font-size-complex="10pt"/>
    </style:style>
    <style:style style:name="P140" style:family="paragraph" style:parent-style-name="Normal">
      <style:text-properties fo:color="#000000" fo:font-size="10pt" style:font-name-asian="Arial" style:font-size-asian="10pt" style:font-name-complex="Arial" style:font-size-complex="10pt"/>
    </style:style>
    <style:style style:name="P141" style:family="paragraph" style:parent-style-name="Normal"/>
    <style:style style:name="T141_1" style:family="text">
      <style:text-properties fo:color="#000000" fo:font-size="10pt" style:font-name-asian="Arial" style:font-size-asian="10pt" style:font-name-complex="Arial" style:font-size-complex="10pt"/>
    </style:style>
    <style:style style:name="T141_2" style:family="text">
      <style:text-properties fo:color="#000000" fo:font-size="10pt" style:font-name-asian="Arial" style:font-size-asian="10pt" style:font-name-complex="Arial" style:font-size-complex="10pt"/>
    </style:style>
    <style:style style:name="T141_3" style:family="text">
      <style:text-properties fo:color="#000000" fo:font-size="10pt" style:font-name-asian="Arial" style:font-size-asian="10pt" style:font-name-complex="Arial" style:font-size-complex="10pt"/>
    </style:style>
    <style:style style:name="T141_4" style:family="text">
      <style:text-properties fo:color="#000000" fo:font-size="10pt" style:font-name-asian="Arial" style:font-size-asian="10pt" style:font-name-complex="Arial" style:font-size-complex="10pt"/>
    </style:style>
    <style:style style:name="T141_5" style:family="text">
      <style:text-properties fo:color="#000000" fo:font-size="10pt" style:font-name-asian="Arial" style:font-size-asian="10pt" style:font-name-complex="Arial" style:font-size-complex="10pt"/>
    </style:style>
    <style:style style:name="T141_6" style:family="text">
      <style:text-properties fo:color="#000000" fo:font-size="10pt" style:font-name-asian="Arial" style:font-size-asian="10pt" style:font-name-complex="Arial" style:font-size-complex="10pt"/>
    </style:style>
    <style:style style:name="P142" style:family="paragraph" style:parent-style-name="Normal">
      <style:text-properties fo:color="#000000" fo:font-size="10pt" style:font-name-asian="Arial" style:font-size-asian="10pt" style:font-name-complex="Arial" style:font-size-complex="10pt"/>
    </style:style>
    <style:style style:name="P143" style:family="paragraph" style:parent-style-name="Normal"/>
    <style:style style:name="T143_1" style:family="text">
      <style:text-properties fo:color="#000000" fo:font-size="10pt" style:font-name-asian="Arial" style:font-size-asian="10pt" style:font-name-complex="Arial" style:font-size-complex="10pt"/>
    </style:style>
    <style:style style:name="P144" style:family="paragraph" style:parent-style-name="List_20_Paragraph">
      <style:paragraph-properties fo:line-height="108%" fo:margin-bottom="0.282cm"/>
      <style:text-properties fo:font-size="10pt" style:font-size-asian="10pt" style:font-name-complex="Arial"/>
    </style:style>
    <style:style style:name="T144_1" style:family="text">
      <style:text-properties fo:font-size="10pt" style:font-size-asian="10pt" style:font-name-complex="Arial" fo:font-weight="bold" style:font-weight-asian="bold" style:font-weight-complex="bold"/>
    </style:style>
    <style:style style:name="T144_2" style:family="text">
      <style:text-properties fo:font-size="10pt" style:font-size-asian="10pt" style:font-name-complex="Arial" fo:font-weight="bold" style:font-weight-asian="bold" style:font-weight-complex="bold"/>
    </style:style>
    <style:style style:name="T144_3" style:family="text">
      <style:text-properties fo:font-size="10pt" style:font-size-asian="10pt" style:font-name-complex="Arial"/>
    </style:style>
    <style:style style:name="T144_4" style:family="text">
      <style:text-properties fo:font-size="10pt" style:font-size-asian="10pt" style:font-name-complex="Arial"/>
    </style:style>
    <style:style style:name="T144_5" style:family="text">
      <style:text-properties fo:font-size="10pt" style:font-size-asian="10pt" style:font-name-complex="Arial"/>
    </style:style>
    <style:style style:name="T144_6" style:family="text">
      <style:text-properties fo:font-size="10pt" style:font-size-asian="10pt" style:font-name-complex="Arial"/>
    </style:style>
    <style:style style:name="T144_7" style:family="text">
      <style:text-properties fo:font-size="10pt" style:font-size-asian="10pt" style:font-name-complex="Arial"/>
    </style:style>
    <style:style style:name="P145" style:family="paragraph" style:parent-style-name="List_20_Paragraph">
      <style:paragraph-properties fo:line-height="108%" fo:margin-bottom="0.282cm"/>
      <style:text-properties fo:font-size="10pt" style:font-size-asian="10pt" style:font-name-complex="Arial"/>
    </style:style>
    <style:style style:name="P146" style:family="paragraph" style:parent-style-name="List_20_Paragraph">
      <style:paragraph-properties fo:line-height="108%" fo:margin-bottom="0.282cm"/>
      <style:text-properties style:font-name-complex="Arial"/>
    </style:style>
    <style:style style:name="T146_1" style:family="text">
      <style:text-properties fo:font-size="10pt" style:font-size-asian="10pt" style:font-name-complex="Arial" fo:font-weight="bold" style:font-weight-asian="bold" style:font-weight-complex="bold"/>
    </style:style>
    <style:style style:name="T146_2" style:family="text">
      <style:text-properties fo:font-size="10pt" style:font-size-asian="10pt" style:font-name-complex="Arial" fo:font-weight="bold" style:font-weight-asian="bold" style:font-weight-complex="bold"/>
    </style:style>
    <style:style style:name="T146_3" style:family="text">
      <style:text-properties fo:font-size="10pt" style:font-size-asian="10pt" style:font-name-complex="Arial" fo:font-weight="bold" style:font-weight-asian="bold" style:font-weight-complex="bold"/>
    </style:style>
    <style:style style:name="T146_4" style:family="text">
      <style:text-properties fo:font-size="10pt" style:font-size-asian="10pt" style:font-name-complex="Arial" fo:font-weight="bold" style:font-weight-asian="bold" style:font-weight-complex="bold"/>
    </style:style>
    <style:style style:name="T146_5" style:family="text">
      <style:text-properties fo:font-size="10pt" style:font-size-asian="10pt" style:font-name-complex="Arial" fo:font-weight="bold" style:font-weight-asian="bold" style:font-weight-complex="bold"/>
    </style:style>
    <style:style style:name="T146_6" style:family="text">
      <style:text-properties fo:font-size="10pt" style:font-size-asian="10pt" style:font-name-complex="Arial" fo:font-weight="bold" style:font-weight-asian="bold" style:font-weight-complex="bold"/>
    </style:style>
    <style:style style:name="T146_7" style:family="text">
      <style:text-properties fo:font-size="10pt" style:font-size-asian="10pt" style:font-name-complex="Arial"/>
    </style:style>
    <style:style style:name="T146_8" style:family="text">
      <style:text-properties fo:font-size="10pt" style:font-size-asian="10pt" style:font-name-complex="Arial"/>
    </style:style>
    <style:style style:name="T146_9" style:family="text">
      <style:text-properties fo:font-size="10pt" style:font-size-asian="10pt" style:font-name-complex="Arial"/>
    </style:style>
    <style:style style:name="T146_10" style:family="text">
      <style:text-properties fo:font-size="10pt" style:font-size-asian="10pt" style:font-name-complex="Arial"/>
    </style:style>
    <style:style style:name="P147" style:family="paragraph" style:parent-style-name="List_20_Paragraph">
      <style:paragraph-properties fo:line-height="108%" fo:margin-bottom="0.282cm"/>
      <style:text-properties fo:font-size="10pt" style:font-size-asian="10pt" style:font-name-complex="Arial"/>
    </style:style>
    <style:style style:name="P148" style:family="paragraph" style:parent-style-name="List_20_Paragraph">
      <style:paragraph-properties fo:line-height="108%" fo:margin-bottom="0.282cm"/>
      <style:text-properties fo:font-size="10pt" style:font-size-asian="10pt" style:font-name-complex="Arial"/>
    </style:style>
    <style:style style:name="T148_1" style:family="text">
      <style:text-properties fo:font-size="10pt" style:font-size-asian="10pt" style:font-name-complex="Arial" fo:font-weight="bold" style:font-weight-asian="bold" style:font-weight-complex="bold"/>
    </style:style>
    <style:style style:name="T148_2" style:family="text">
      <style:text-properties fo:font-size="10pt" style:font-size-asian="10pt" style:font-name-complex="Arial" fo:font-weight="bold" style:font-weight-asian="bold" style:font-weight-complex="bold"/>
    </style:style>
    <style:style style:name="T148_3" style:family="text">
      <style:text-properties fo:font-size="10pt" style:font-size-asian="10pt" style:font-name-complex="Arial"/>
    </style:style>
    <style:style style:name="T148_4" style:family="text">
      <style:text-properties fo:font-size="10pt" style:font-size-asian="10pt" style:font-name-complex="Arial"/>
    </style:style>
    <style:style style:name="T148_5" style:family="text">
      <style:text-properties fo:font-size="10pt" style:font-size-asian="10pt" style:font-name-complex="Arial"/>
    </style:style>
    <style:style style:name="T148_6" style:family="text">
      <style:text-properties fo:font-size="10pt" style:font-size-asian="10pt" style:font-name-complex="Arial"/>
    </style:style>
    <style:style style:name="T148_7" style:family="text">
      <style:text-properties fo:font-size="10pt" style:font-size-asian="10pt" style:font-name-complex="Arial"/>
    </style:style>
    <style:style style:name="T148_8" style:family="text">
      <style:text-properties fo:font-size="10pt" style:font-size-asian="10pt" style:font-name-complex="Arial"/>
    </style:style>
    <style:style style:name="T148_9" style:family="text">
      <style:text-properties fo:font-size="10pt" style:font-size-asian="10pt" style:font-name-complex="Arial"/>
    </style:style>
    <style:style style:name="T148_10" style:family="text">
      <style:text-properties fo:font-size="10pt" style:font-size-asian="10pt" style:font-name-complex="Arial"/>
    </style:style>
    <style:style style:name="T148_11" style:family="text">
      <style:text-properties fo:font-size="10pt" style:font-size-asian="10pt" style:font-name-complex="Arial"/>
    </style:style>
    <style:style style:name="T148_12" style:family="text">
      <style:text-properties fo:font-size="10pt" style:font-size-asian="10pt" style:font-name-complex="Arial"/>
    </style:style>
    <style:style style:name="P149" style:family="paragraph" style:parent-style-name="List_20_Paragraph">
      <style:paragraph-properties fo:line-height="108%" fo:margin-bottom="0.282cm"/>
      <style:text-properties fo:font-size="10pt" style:font-size-asian="10pt" style:font-name-complex="Arial"/>
    </style:style>
    <style:style style:name="P150" style:family="paragraph" style:parent-style-name="List_20_Paragraph">
      <style:paragraph-properties fo:line-height="108%" fo:margin-bottom="0.282cm"/>
      <style:text-properties fo:font-size="10pt" style:font-size-asian="10pt" style:font-name-complex="Arial"/>
    </style:style>
    <style:style style:name="T150_1" style:family="text">
      <style:text-properties fo:font-size="10pt" style:font-size-asian="10pt" style:font-name-complex="Arial" fo:font-weight="bold" style:font-weight-asian="bold" style:font-weight-complex="bold"/>
    </style:style>
    <style:style style:name="T150_2" style:family="text">
      <style:text-properties fo:font-size="10pt" style:font-size-asian="10pt" style:font-name-complex="Arial" fo:font-weight="bold" style:font-weight-asian="bold" style:font-weight-complex="bold"/>
    </style:style>
    <style:style style:name="T150_3" style:family="text">
      <style:text-properties fo:font-size="10pt" style:font-size-asian="10pt" style:font-name-complex="Arial"/>
    </style:style>
    <style:style style:name="T150_4" style:family="text">
      <style:text-properties fo:font-size="10pt" style:font-size-asian="10pt" style:font-name-complex="Arial"/>
    </style:style>
    <style:style style:name="T150_5" style:family="text">
      <style:text-properties fo:font-size="10pt" style:font-size-asian="10pt" style:font-name-complex="Arial"/>
    </style:style>
    <style:style style:name="T150_6" style:family="text">
      <style:text-properties fo:font-size="10pt" style:font-size-asian="10pt" style:font-name-complex="Arial"/>
    </style:style>
    <style:style style:name="T150_7" style:family="text">
      <style:text-properties fo:font-size="10pt" style:font-size-asian="10pt" style:font-name-complex="Arial"/>
    </style:style>
    <style:style style:name="T150_8" style:family="text">
      <style:text-properties fo:font-size="10pt" style:font-size-asian="10pt" style:font-name-complex="Arial"/>
    </style:style>
    <style:style style:name="P151" style:family="paragraph" style:parent-style-name="List_20_Paragraph">
      <style:paragraph-properties fo:line-height="108%" fo:margin-bottom="0.282cm"/>
      <style:text-properties fo:font-size="10pt" style:font-size-asian="10pt" style:font-name-complex="Arial"/>
    </style:style>
    <style:style style:name="P152" style:family="paragraph" style:parent-style-name="List_20_Paragraph">
      <style:paragraph-properties fo:line-height="108%" fo:margin-bottom="0.282cm"/>
      <style:text-properties fo:font-size="10pt" style:font-size-asian="10pt"/>
    </style:style>
    <style:style style:name="T152_1" style:family="text">
      <style:text-properties fo:font-size="10pt" style:font-size-asian="10pt" style:font-name-complex="Arial" fo:font-weight="bold" style:font-weight-asian="bold" style:font-weight-complex="bold"/>
    </style:style>
    <style:style style:name="T152_2" style:family="text">
      <style:text-properties fo:font-size="10pt" style:font-size-asian="10pt" style:font-name-complex="Arial" fo:font-weight="bold" style:font-weight-asian="bold" style:font-weight-complex="bold"/>
    </style:style>
    <style:style style:name="T152_3" style:family="text">
      <style:text-properties fo:font-size="10pt" style:font-size-asian="10pt" style:font-name-complex="Arial"/>
    </style:style>
    <style:style style:name="T152_4" style:family="text">
      <style:text-properties fo:font-size="10pt" style:font-size-asian="10pt"/>
    </style:style>
    <style:style style:name="T152_5" style:family="text">
      <style:text-properties fo:font-size="10pt" style:font-size-asian="10pt"/>
    </style:style>
    <style:style style:name="P153" style:family="paragraph" style:parent-style-name="List_20_Paragraph">
      <style:paragraph-properties fo:line-height="108%" fo:margin-bottom="0.282cm"/>
      <style:text-properties fo:font-size="10pt" style:font-size-asian="10pt"/>
    </style:style>
    <style:style style:name="P154" style:family="paragraph" style:parent-style-name="List_20_Paragraph">
      <style:paragraph-properties fo:line-height="108%" fo:margin-bottom="0.282cm"/>
      <style:text-properties fo:font-size="10pt" style:font-size-asian="10pt"/>
    </style:style>
    <style:style style:name="T154_1" style:family="text">
      <style:text-properties fo:font-size="10pt" style:font-size-asian="10pt" fo:font-weight="bold" style:font-weight-asian="bold" style:font-weight-complex="bold"/>
    </style:style>
    <style:style style:name="T154_2" style:family="text">
      <style:text-properties fo:font-size="10pt" style:font-size-asian="10pt"/>
    </style:style>
    <style:style style:name="T154_3" style:family="text">
      <style:text-properties fo:font-size="10pt" style:font-size-asian="10pt"/>
    </style:style>
    <style:style style:name="T154_4" style:family="text">
      <style:text-properties fo:font-size="10pt" style:font-size-asian="10pt"/>
    </style:style>
    <style:style style:name="T154_5" style:family="text">
      <style:text-properties fo:font-size="10pt" style:font-size-asian="10pt"/>
    </style:style>
    <style:style style:name="P155" style:family="paragraph" style:parent-style-name="List_20_Paragraph">
      <style:paragraph-properties fo:line-height="108%" fo:margin-bottom="0.282cm"/>
      <style:text-properties fo:font-size="10pt" style:font-size-asian="10pt"/>
    </style:style>
    <style:style style:name="P156" style:family="paragraph" style:parent-style-name="List_20_Paragraph">
      <style:paragraph-properties fo:line-height="108%" fo:margin-bottom="0.282cm"/>
      <style:text-properties fo:font-size="10pt" style:font-size-asian="10pt"/>
    </style:style>
    <style:style style:name="T156_1" style:family="text">
      <style:text-properties fo:font-size="10pt" style:font-size-asian="10pt" fo:font-weight="bold" style:font-weight-asian="bold" style:font-weight-complex="bold"/>
    </style:style>
    <style:style style:name="T156_2" style:family="text">
      <style:text-properties fo:font-size="10pt" style:font-size-asian="10pt" fo:font-weight="bold" style:font-weight-asian="bold" style:font-weight-complex="bold"/>
    </style:style>
    <style:style style:name="T156_3" style:family="text">
      <style:text-properties fo:font-size="10pt" style:font-size-asian="10pt" fo:font-weight="bold" style:font-weight-asian="bold" style:font-weight-complex="bold"/>
    </style:style>
    <style:style style:name="T156_4" style:family="text">
      <style:text-properties fo:font-size="10pt" style:font-size-asian="10pt" fo:font-weight="bold" style:font-weight-asian="bold" style:font-weight-complex="bold"/>
    </style:style>
    <style:style style:name="T156_5" style:family="text">
      <style:text-properties fo:font-size="10pt" style:font-size-asian="10pt" fo:font-weight="bold" style:font-weight-asian="bold" style:font-weight-complex="bold"/>
    </style:style>
    <style:style style:name="T156_6" style:family="text">
      <style:text-properties fo:font-size="10pt" style:font-size-asian="10pt" fo:font-weight="bold" style:font-weight-asian="bold" style:font-weight-complex="bold"/>
    </style:style>
    <style:style style:name="T156_7" style:family="text">
      <style:text-properties fo:font-size="10pt" style:font-size-asian="10pt"/>
    </style:style>
    <style:style style:name="T156_8" style:family="text">
      <style:text-properties fo:font-size="10pt" style:font-size-asian="10pt"/>
    </style:style>
    <style:style style:name="T156_9" style:family="text">
      <style:text-properties fo:font-size="10pt" style:font-size-asian="10pt"/>
    </style:style>
    <style:style style:name="T156_10" style:family="text">
      <style:text-properties fo:font-size="10pt" style:font-size-asian="10pt"/>
    </style:style>
    <style:style style:name="T156_11" style:family="text">
      <style:text-properties fo:font-size="10pt" style:font-size-asian="10pt"/>
    </style:style>
    <style:style style:name="T156_12" style:family="text">
      <style:text-properties fo:font-size="10pt" style:font-size-asian="10pt"/>
    </style:style>
    <style:style style:name="T156_13" style:family="text">
      <style:text-properties fo:font-size="10pt" style:font-size-asian="10pt"/>
    </style:style>
    <style:style style:name="T156_14" style:family="text">
      <style:text-properties fo:font-size="10pt" style:font-size-asian="10pt"/>
    </style:style>
    <style:style style:name="T156_15" style:family="text">
      <style:text-properties fo:font-size="10pt" style:font-size-asian="10pt"/>
    </style:style>
    <style:style style:name="T156_16" style:family="text">
      <style:text-properties fo:font-size="10pt" style:font-size-asian="10pt"/>
    </style:style>
    <style:style style:name="T156_17" style:family="text">
      <style:text-properties fo:font-size="10pt" style:font-size-asian="10pt"/>
    </style:style>
    <style:style style:name="T156_18" style:family="text">
      <style:text-properties fo:font-size="10pt" style:font-size-asian="10pt"/>
    </style:style>
    <style:style style:name="T156_19" style:family="text">
      <style:text-properties fo:font-size="10pt" style:font-size-asian="10pt"/>
    </style:style>
    <style:style style:name="T156_20" style:family="text">
      <style:text-properties fo:font-size="10pt" style:font-size-asian="10pt"/>
    </style:style>
    <style:style style:name="T156_21" style:family="text">
      <style:text-properties fo:font-size="10pt" style:font-size-asian="10pt"/>
    </style:style>
    <style:style style:name="T156_22" style:family="text">
      <style:text-properties fo:font-size="10pt" style:font-size-asian="10pt"/>
    </style:style>
    <style:style style:name="P157" style:family="paragraph" style:parent-style-name="List_20_Paragraph">
      <style:paragraph-properties fo:line-height="108%" fo:margin-bottom="0.282cm"/>
      <style:text-properties fo:font-size="10pt" style:font-size-asian="10pt" style:font-name-complex="Arial"/>
    </style:style>
    <style:style style:name="P158" style:family="paragraph" style:parent-style-name="Normal">
      <style:paragraph-properties fo:line-height="108%" fo:margin-bottom="0.282cm"/>
    </style:style>
    <style:style style:name="T158_1" style:family="text">
      <style:text-properties fo:font-size="10pt" style:font-size-asian="10pt" style:font-name-complex="Arial" style:font-size-complex="10pt"/>
    </style:style>
    <style:style style:name="T158_2" style:family="text">
      <style:text-properties fo:font-size="10pt" style:font-size-asian="10pt" style:font-name-complex="Arial" style:font-size-complex="10pt"/>
    </style:style>
    <style:style style:name="T158_3" style:family="text">
      <style:text-properties fo:font-size="10pt" style:font-size-asian="10pt" style:font-name-complex="Arial" style:font-size-complex="10pt"/>
    </style:style>
    <style:style style:name="T158_4" style:family="text">
      <style:text-properties fo:font-size="10pt" style:font-size-asian="10pt" style:font-name-complex="Arial" style:font-size-complex="10pt"/>
    </style:style>
    <style:style style:name="P159" style:family="paragraph" style:parent-style-name="List_20_Paragraph">
      <style:paragraph-properties fo:line-height="108%" fo:margin-bottom="0.282cm"/>
      <style:text-properties fo:font-size="10pt" style:font-size-asian="10pt" style:font-name-complex="Arial"/>
    </style:style>
    <style:style style:name="T159_1" style:family="text">
      <style:text-properties fo:font-size="10pt" style:font-size-asian="10pt" style:font-name-complex="Arial" fo:font-weight="bold" style:font-weight-asian="bold" style:font-weight-complex="bold"/>
    </style:style>
    <style:style style:name="T159_2" style:family="text">
      <style:text-properties fo:font-size="10pt" style:font-size-asian="10pt" style:font-name-complex="Arial" fo:font-weight="bold" style:font-weight-asian="bold" style:font-weight-complex="bold"/>
    </style:style>
    <style:style style:name="T159_3" style:family="text">
      <style:text-properties fo:font-size="10pt" style:font-size-asian="10pt" style:font-name-complex="Arial" fo:font-weight="bold" style:font-weight-asian="bold" style:font-weight-complex="bold"/>
    </style:style>
    <style:style style:name="T159_4" style:family="text">
      <style:text-properties fo:font-size="10pt" style:font-size-asian="10pt" style:font-name-complex="Arial"/>
    </style:style>
    <style:style style:name="T159_5" style:family="text">
      <style:text-properties fo:font-size="10pt" style:font-size-asian="10pt" style:font-name-complex="Arial"/>
    </style:style>
    <style:style style:name="T159_6" style:family="text">
      <style:text-properties fo:font-size="10pt" style:font-size-asian="10pt" style:font-name-complex="Arial"/>
    </style:style>
    <style:style style:name="T159_7" style:family="text">
      <style:text-properties fo:font-size="10pt" style:font-size-asian="10pt" style:font-name-complex="Arial"/>
    </style:style>
    <style:style style:name="T159_8" style:family="text">
      <style:text-properties fo:font-size="10pt" style:font-size-asian="10pt" style:font-name-complex="Arial"/>
    </style:style>
    <style:style style:name="T159_9" style:family="text">
      <style:text-properties fo:font-size="10pt" style:font-size-asian="10pt" style:font-name-complex="Arial"/>
    </style:style>
    <style:style style:name="T159_10" style:family="text">
      <style:text-properties fo:font-size="10pt" style:font-size-asian="10pt" style:font-name-complex="Arial"/>
    </style:style>
    <style:style style:name="T159_11" style:family="text">
      <style:text-properties fo:font-size="10pt" style:font-size-asian="10pt" style:font-name-complex="Arial"/>
    </style:style>
    <style:style style:name="T159_12" style:family="text">
      <style:text-properties fo:font-size="10pt" style:font-size-asian="10pt" style:font-name-complex="Arial"/>
    </style:style>
    <style:style style:name="T159_13" style:family="text">
      <style:text-properties fo:font-size="10pt" style:font-size-asian="10pt" style:font-name-complex="Arial"/>
    </style:style>
    <style:style style:name="T159_14" style:family="text">
      <style:text-properties fo:font-size="10pt" style:font-size-asian="10pt" style:font-name-complex="Arial"/>
    </style:style>
    <style:style style:name="T159_15" style:family="text">
      <style:text-properties fo:font-size="10pt" style:font-size-asian="10pt" style:font-name-complex="Arial"/>
    </style:style>
    <style:style style:name="P160" style:family="paragraph" style:parent-style-name="List_20_Paragraph">
      <style:paragraph-properties fo:line-height="108%" fo:margin-bottom="0.282cm"/>
      <style:text-properties fo:font-size="10pt" style:font-size-asian="10pt" style:font-name-complex="Arial"/>
    </style:style>
    <style:style style:name="P161" style:family="paragraph" style:parent-style-name="List_20_Paragraph">
      <style:paragraph-properties fo:line-height="108%" fo:margin-bottom="0.282cm"/>
    </style:style>
    <style:style style:name="T161_1" style:family="text">
      <style:text-properties fo:font-size="10pt" style:font-size-asian="10pt" style:font-name-complex="Arial" fo:font-weight="bold" style:font-weight-asian="bold" style:font-weight-complex="bold"/>
    </style:style>
    <style:style style:name="T161_2" style:family="text">
      <style:text-properties fo:font-size="10pt" style:font-size-asian="10pt" style:font-name-complex="Arial" fo:font-weight="bold" style:font-weight-asian="bold" style:font-weight-complex="bold"/>
    </style:style>
    <style:style style:name="T161_3" style:family="text">
      <style:text-properties fo:font-size="10pt" style:font-size-asian="10pt" style:font-name-complex="Arial" fo:font-weight="bold" style:font-weight-asian="bold" style:font-weight-complex="bold"/>
    </style:style>
    <style:style style:name="T161_4" style:family="text">
      <style:text-properties fo:font-size="10pt" style:font-size-asian="10pt" style:font-name-complex="Arial" fo:font-weight="bold" style:font-weight-asian="bold" style:font-weight-complex="bold"/>
    </style:style>
    <style:style style:name="T161_5" style:family="text">
      <style:text-properties fo:font-size="10pt" style:font-size-asian="10pt" style:font-name-complex="Arial" fo:font-weight="bold" style:font-weight-asian="bold" style:font-weight-complex="bold"/>
    </style:style>
    <style:style style:name="T161_6" style:family="text">
      <style:text-properties fo:font-size="10pt" style:font-size-asian="10pt" style:font-name-complex="Arial" fo:font-weight="bold" style:font-weight-asian="bold" style:font-weight-complex="bold"/>
    </style:style>
    <style:style style:name="T161_7" style:family="text">
      <style:text-properties fo:font-size="10pt" style:font-size-asian="10pt" style:font-name-complex="Arial"/>
    </style:style>
    <style:style style:name="T161_8" style:family="text">
      <style:text-properties fo:font-size="10pt" style:font-size-asian="10pt" style:font-name-complex="Arial"/>
    </style:style>
    <style:style style:name="T161_9" style:family="text">
      <style:text-properties fo:font-size="10pt" style:font-size-asian="10pt" style:font-name-complex="Arial"/>
    </style:style>
    <style:style style:name="T161_10" style:family="text">
      <style:text-properties fo:font-size="10pt" style:font-size-asian="10pt" style:font-name-complex="Arial"/>
    </style:style>
    <style:style style:name="T161_11" style:family="text">
      <style:text-properties fo:font-size="10pt" style:font-size-asian="10pt" style:font-name-complex="Arial"/>
    </style:style>
    <style:style style:name="T161_12" style:family="text">
      <style:text-properties fo:font-size="10pt" style:font-size-asian="10pt" style:font-name-complex="Arial"/>
    </style:style>
    <style:style style:name="T161_13" style:family="text">
      <style:text-properties fo:font-size="10pt" style:font-size-asian="10pt" style:font-name-complex="Arial"/>
    </style:style>
    <style:style style:name="T161_14" style:family="text">
      <style:text-properties fo:font-size="10pt" style:font-size-asian="10pt" style:font-name-complex="Arial"/>
    </style:style>
    <style:style style:name="T161_15" style:family="text">
      <style:text-properties fo:font-size="10pt" style:font-size-asian="10pt" style:font-name-complex="Arial"/>
    </style:style>
    <style:style style:name="T161_16" style:family="text">
      <style:text-properties fo:font-size="10pt" style:font-size-asian="10pt" style:font-name-complex="Arial"/>
    </style:style>
    <style:style style:name="T161_17" style:family="text">
      <style:text-properties fo:font-size="10pt" style:font-size-asian="10pt" style:font-name-complex="Arial"/>
    </style:style>
    <style:style style:name="T161_18" style:family="text">
      <style:text-properties fo:font-size="10pt" style:font-size-asian="10pt" style:font-name-complex="Arial"/>
    </style:style>
    <style:style style:name="T161_19" style:family="text">
      <style:text-properties fo:font-size="10pt" style:font-size-asian="10pt" style:font-name-complex="Arial"/>
    </style:style>
    <style:style style:name="T161_20" style:family="text">
      <style:text-properties fo:font-size="10pt" style:font-size-asian="10pt" style:font-name-complex="Arial"/>
    </style:style>
    <style:style style:name="T161_21" style:family="text">
      <style:text-properties fo:font-style="italic" style:font-style-asian="italic" style:font-style-complex="italic" fo:font-size="10pt" style:font-size-asian="10pt" style:font-name-complex="Arial"/>
    </style:style>
    <style:style style:name="T161_22" style:family="text">
      <style:text-properties fo:font-style="italic" style:font-style-asian="italic" style:font-style-complex="italic" fo:font-size="10pt" style:font-size-asian="10pt" style:font-name-complex="Arial"/>
    </style:style>
    <style:style style:name="T161_23" style:family="text">
      <style:text-properties fo:font-size="10pt" style:font-size-asian="10pt" style:font-name-complex="Arial"/>
    </style:style>
    <style:style style:name="P162" style:family="paragraph" style:parent-style-name="List_20_Paragraph">
      <style:paragraph-properties fo:text-indent="-0.635cm" fo:line-height="108%" fo:margin-bottom="0.282cm"/>
      <style:text-properties fo:font-size="10pt" style:font-size-asian="10pt" style:font-name-complex="Arial"/>
    </style:style>
    <style:style style:name="P163" style:family="paragraph" style:parent-style-name="List_20_Paragraph">
      <style:paragraph-properties fo:line-height="108%" fo:margin-bottom="0.282cm"/>
      <style:text-properties fo:font-size="10pt" style:font-size-asian="10pt" style:font-name-complex="Arial"/>
    </style:style>
    <style:style style:name="T163_1" style:family="text">
      <style:text-properties fo:font-size="10pt" style:font-size-asian="10pt" style:font-name-complex="Arial" fo:font-weight="bold" style:font-weight-asian="bold" style:font-weight-complex="bold"/>
    </style:style>
    <style:style style:name="T163_2" style:family="text">
      <style:text-properties fo:font-size="10pt" style:font-size-asian="10pt" style:font-name-complex="Arial"/>
    </style:style>
    <style:style style:name="T163_3" style:family="text">
      <style:text-properties fo:font-size="10pt" style:font-size-asian="10pt" style:font-name-complex="Arial"/>
    </style:style>
    <style:style style:name="T163_4" style:family="text">
      <style:text-properties fo:font-size="10pt" style:font-size-asian="10pt" style:font-name-complex="Arial"/>
    </style:style>
    <style:style style:name="T163_5" style:family="text">
      <style:text-properties fo:font-size="10pt" style:font-size-asian="10pt" style:font-name-complex="Arial"/>
    </style:style>
    <style:style style:name="T163_6" style:family="text">
      <style:text-properties fo:font-size="10pt" style:font-size-asian="10pt" style:font-name-complex="Arial"/>
    </style:style>
    <style:style style:name="T163_7" style:family="text">
      <style:text-properties fo:font-size="10pt" style:font-size-asian="10pt" style:font-name-complex="Arial"/>
    </style:style>
    <style:style style:name="T163_8" style:family="text">
      <style:text-properties fo:font-size="10pt" style:font-size-asian="10pt" style:font-name-complex="Arial"/>
    </style:style>
    <style:style style:name="T163_9" style:family="text">
      <style:text-properties fo:font-size="10pt" style:font-size-asian="10pt" style:font-name-complex="Arial"/>
    </style:style>
    <style:style style:name="T163_10" style:family="text">
      <style:text-properties fo:font-size="10pt" style:font-size-asian="10pt" style:font-name-complex="Arial"/>
    </style:style>
    <style:style style:name="T163_11" style:family="text">
      <style:text-properties fo:font-size="10pt" style:font-size-asian="10pt" style:font-name-complex="Arial"/>
    </style:style>
    <style:style style:name="T163_12" style:family="text">
      <style:text-properties fo:font-size="10pt" style:font-size-asian="10pt" style:font-name-complex="Arial"/>
    </style:style>
    <style:style style:name="T163_13" style:family="text">
      <style:text-properties fo:font-size="10pt" style:font-size-asian="10pt" style:font-name-complex="Arial"/>
    </style:style>
    <style:style style:name="T163_14" style:family="text">
      <style:text-properties fo:font-size="10pt" style:font-size-asian="10pt" style:font-name-complex="Arial"/>
    </style:style>
    <style:style style:name="T163_15" style:family="text">
      <style:text-properties fo:font-size="10pt" style:font-size-asian="10pt" style:font-name-complex="Arial"/>
    </style:style>
    <style:style style:name="T163_16" style:family="text">
      <style:text-properties fo:font-size="10pt" style:font-size-asian="10pt" style:font-name-complex="Arial"/>
    </style:style>
    <style:style style:name="T163_17" style:family="text">
      <style:text-properties fo:font-size="10pt" style:font-size-asian="10pt" style:font-name-complex="Arial"/>
    </style:style>
    <style:style style:name="T163_18" style:family="text">
      <style:text-properties fo:font-size="10pt" style:font-size-asian="10pt" style:font-name-complex="Arial"/>
    </style:style>
    <style:style style:name="T163_19" style:family="text">
      <style:text-properties fo:font-size="10pt" style:font-size-asian="10pt" style:font-name-complex="Arial"/>
    </style:style>
    <style:style style:name="T163_20" style:family="text">
      <style:text-properties fo:font-size="10pt" style:font-size-asian="10pt" style:font-name-complex="Arial"/>
    </style:style>
    <style:style style:name="T163_21" style:family="text">
      <style:text-properties fo:font-size="10pt" style:font-size-asian="10pt" style:font-name-complex="Arial"/>
    </style:style>
    <style:style style:name="T163_22" style:family="text">
      <style:text-properties fo:font-size="10pt" style:font-size-asian="10pt" style:font-name-complex="Arial"/>
    </style:style>
    <style:style style:name="T163_23" style:family="text">
      <style:text-properties fo:font-size="10pt" style:font-size-asian="10pt" style:font-name-complex="Arial"/>
    </style:style>
    <style:style style:name="P164" style:family="paragraph" style:parent-style-name="List_20_Paragraph">
      <style:text-properties fo:font-size="10pt" style:font-size-asian="10pt" style:font-name-complex="Arial"/>
    </style:style>
    <style:style style:name="P165" style:family="paragraph" style:parent-style-name="List_20_Paragraph">
      <style:paragraph-properties fo:line-height="108%" fo:margin-bottom="0.282cm"/>
      <style:text-properties fo:font-size="10pt" style:font-size-asian="10pt" style:font-name-complex="Arial"/>
    </style:style>
    <style:style style:name="P166" style:family="paragraph" style:parent-style-name="Normal"/>
    <style:style style:name="P167" style:family="paragraph" style:parent-style-name="Heading_20_2">
      <style:paragraph-properties fo:background-color="#d9e2f3" fo:padding-top="0.035cm" fo:border-top="#000000 0.018cm solid" fo:margin-top="0cm" fo:padding-bottom="0.035cm" fo:border-bottom="#000000 0.018cm solid" fo:padding-left="0.141cm" fo:border-left="#000000 0.018cm solid" fo:padding-right="0.141cm" fo:border-right="#000000 0.018cm solid"/>
    </style:style>
    <style:style style:name="T167_1" style:family="text">
      <style:text-properties fo:font-style="normal" style:font-style-asian="normal"/>
    </style:style>
    <style:style style:name="P168" style:family="paragraph" style:parent-style-name="Normal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169" style:family="paragraph" style:parent-style-name="Normal"/>
    <style:style style:name="T169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69_2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69_3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170" style:family="paragraph" style:parent-style-name="Normal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171" style:family="paragraph" style:parent-style-name="List_20_Paragraph">
      <style:text-properties fo:color="#000000" fo:font-size="10pt" style:font-name-asian="Arial" style:font-size-asian="10pt" style:font-name-complex="Arial"/>
    </style:style>
    <style:style style:name="T171_1" style:family="text">
      <style:text-properties fo:color="#000000" fo:font-size="10pt" style:font-name-asian="Arial" style:font-size-asian="10pt" style:font-name-complex="Arial" fo:font-weight="bold" style:font-weight-asian="bold" style:font-weight-complex="bold"/>
    </style:style>
    <style:style style:name="T171_2" style:family="text">
      <style:text-properties fo:color="#000000" fo:font-size="10pt" style:font-name-asian="Arial" style:font-size-asian="10pt" style:font-name-complex="Arial"/>
    </style:style>
    <style:style style:name="P172" style:family="paragraph" style:parent-style-name="List_20_Paragraph">
      <style:text-properties fo:color="#000000" fo:font-size="10pt" style:font-name-asian="Arial" style:font-size-asian="10pt" style:font-name-complex="Arial"/>
    </style:style>
    <style:style style:name="T172_1" style:family="text">
      <style:text-properties fo:color="#000000" fo:font-size="10pt" style:font-name-asian="Arial" style:font-size-asian="10pt" style:font-name-complex="Arial" fo:font-weight="bold" style:font-weight-asian="bold" style:font-weight-complex="bold"/>
    </style:style>
    <style:style style:name="T172_2" style:family="text">
      <style:text-properties fo:color="#000000" fo:font-size="10pt" style:font-name-asian="Arial" style:font-size-asian="10pt" style:font-name-complex="Arial"/>
    </style:style>
    <style:style style:name="P173" style:family="paragraph" style:parent-style-name="List_20_Paragraph">
      <style:text-properties fo:font-size="10pt" style:font-name-asian="Arial" style:font-size-asian="10pt" style:font-name-complex="Arial"/>
    </style:style>
    <style:style style:name="T173_1" style:family="text">
      <style:text-properties fo:color="#000000" fo:font-size="10pt" style:font-name-asian="Arial" style:font-size-asian="10pt" style:font-name-complex="Arial" fo:font-weight="bold" style:font-weight-asian="bold" style:font-weight-complex="bold"/>
    </style:style>
    <style:style style:name="T173_2" style:family="text">
      <style:text-properties fo:color="#000000" fo:font-size="10pt" style:font-name-asian="Arial" style:font-size-asian="10pt" style:font-name-complex="Arial"/>
    </style:style>
    <style:style style:name="P174" style:family="paragraph" style:parent-style-name="List_20_Paragraph"/>
    <style:style style:name="T174_1" style:family="text">
      <style:text-properties fo:color="#000000" fo:font-size="10pt" style:font-name-asian="Arial" style:font-size-asian="10pt" style:font-name-complex="Arial" fo:font-weight="bold" style:font-weight-asian="bold" style:font-weight-complex="bold"/>
    </style:style>
    <style:style style:name="T174_2" style:family="text">
      <style:text-properties fo:color="#000000" fo:font-size="10pt" style:font-name-asian="Arial" style:font-size-asian="10pt" style:font-name-complex="Arial"/>
    </style:style>
    <style:style style:name="P175" style:family="paragraph" style:parent-style-name="Normal"/>
    <style:style style:name="T175_1" style:family="text">
      <style:text-properties fo:font-size="10pt" style:font-size-asian="10pt" style:font-name-complex="Arial" style:font-size-complex="10pt" style:text-underline-style="solid" style:text-underline-color="font-color"/>
    </style:style>
    <style:style style:name="P176" style:family="paragraph" style:parent-style-name="Normal">
      <style:text-properties fo:font-size="10pt" style:font-size-asian="10pt" style:font-name-complex="Arial" style:font-size-complex="10pt" style:text-underline-style="solid" style:text-underline-color="font-color"/>
    </style:style>
    <style:style style:name="P177" style:family="paragraph" style:parent-style-name="Normal"/>
    <style:style style:name="T177_1" style:family="text">
      <style:text-properties fo:font-size="10pt" style:font-size-asian="10pt" style:font-name-complex="Arial" style:font-size-complex="10pt"/>
    </style:style>
    <style:style style:name="T177_2" style:family="text">
      <style:text-properties fo:font-size="10pt" style:font-size-asian="10pt" style:font-name-complex="Arial" style:font-size-complex="10pt"/>
    </style:style>
    <style:style style:name="T177_3" style:family="text">
      <style:text-properties fo:font-size="10pt" style:font-size-asian="10pt" style:font-name-complex="Arial" style:font-size-complex="10pt"/>
    </style:style>
    <style:style style:name="T177_4" style:family="text">
      <style:text-properties fo:font-size="10pt" style:font-size-asian="10pt" style:font-name-complex="Arial" style:font-size-complex="10pt"/>
    </style:style>
    <style:style style:name="T177_5" style:family="text">
      <style:text-properties fo:font-size="10pt" style:font-size-asian="10pt" style:font-name-complex="Arial" style:font-size-complex="10pt"/>
    </style:style>
    <style:style style:name="T177_6" style:family="text">
      <style:text-properties fo:font-size="10pt" style:font-size-asian="10pt" style:font-name-complex="Arial" style:font-size-complex="10pt"/>
    </style:style>
    <style:style style:name="T177_7" style:family="text">
      <style:text-properties fo:font-size="10pt" style:font-size-asian="10pt" style:font-name-complex="Arial" style:font-size-complex="10pt"/>
    </style:style>
    <style:style style:name="T177_8" style:family="text">
      <style:text-properties fo:font-size="10pt" style:font-size-asian="10pt" style:font-name-complex="Arial" style:font-size-complex="10pt"/>
    </style:style>
    <style:style style:name="T177_9" style:family="text">
      <style:text-properties fo:font-size="10pt" style:font-size-asian="10pt" style:font-name-complex="Arial" style:font-size-complex="10pt"/>
    </style:style>
    <style:style style:name="T177_10" style:family="text">
      <style:text-properties fo:font-size="10pt" style:font-size-asian="10pt" style:font-name-complex="Arial" style:font-size-complex="10pt"/>
    </style:style>
    <style:style style:name="T177_11" style:family="text">
      <style:text-properties fo:font-size="10pt" style:font-size-asian="10pt" style:font-name-complex="Arial" style:font-size-complex="10pt"/>
    </style:style>
    <style:style style:name="T177_12" style:family="text">
      <style:text-properties fo:font-size="10pt" style:font-size-asian="10pt" style:font-name-complex="Arial" style:font-size-complex="10pt"/>
    </style:style>
    <style:style style:name="T177_13" style:family="text">
      <style:text-properties fo:font-size="10pt" style:font-size-asian="10pt" style:font-name-complex="Arial" style:font-size-complex="10pt"/>
    </style:style>
    <style:style style:name="T177_14" style:family="text">
      <style:text-properties fo:font-size="10pt" style:font-size-asian="10pt" style:font-name-complex="Arial" style:font-size-complex="10pt"/>
    </style:style>
    <style:style style:name="T177_15" style:family="text">
      <style:text-properties fo:font-size="10pt" style:font-size-asian="10pt" style:font-name-complex="Arial" style:font-size-complex="10pt"/>
    </style:style>
    <style:style style:name="T177_16" style:family="text">
      <style:text-properties fo:font-size="10pt" style:font-size-asian="10pt" style:font-name-complex="Arial" style:font-size-complex="10pt"/>
    </style:style>
    <style:style style:name="T177_17" style:family="text">
      <style:text-properties fo:font-size="10pt" style:font-size-asian="10pt" style:font-name-complex="Arial" style:font-size-complex="10pt"/>
    </style:style>
    <style:style style:name="T177_18" style:family="text" style:parent-style-name="Normal">
      <style:text-properties fo:font-size="10pt" style:font-size-asian="10pt" style:font-name-complex="Arial" style:font-size-complex="10pt"/>
    </style:style>
    <style:style style:name="P178" style:family="paragraph" style:parent-style-name="Footnote_20_text"/>
    <style:style style:name="T178_1" style:family="text">
      <style:text-properties fo:font-size="8pt" style:font-size-asian="8pt" style:font-size-complex="8pt"/>
    </style:style>
    <style:style style:name="T178_2" style:family="text">
      <style:text-properties fo:font-size="10pt" style:font-size-asian="10pt" style:font-name-complex="Arial" style:font-size-complex="10pt"/>
    </style:style>
    <style:style style:name="T178_3" style:family="text">
      <style:text-properties fo:font-size="10pt" style:font-size-asian="10pt" style:font-name-complex="Arial" style:font-size-complex="10pt"/>
    </style:style>
    <style:style style:name="T178_4" style:family="text">
      <style:text-properties fo:font-size="10pt" style:font-size-asian="10pt" style:font-name-complex="Arial" style:font-size-complex="10pt"/>
    </style:style>
    <style:style style:name="T178_5" style:family="text">
      <style:text-properties fo:font-size="10pt" style:font-size-asian="10pt" style:font-name-complex="Arial" style:font-size-complex="10pt"/>
    </style:style>
    <style:style style:name="T178_6" style:family="text">
      <style:text-properties fo:font-size="10pt" style:font-size-asian="10pt" style:font-name-complex="Arial" style:font-size-complex="10pt"/>
    </style:style>
    <style:style style:name="T178_7" style:family="text">
      <style:text-properties fo:font-size="10pt" style:font-size-asian="10pt" style:font-name-complex="Arial" style:font-size-complex="10pt"/>
    </style:style>
    <style:style style:name="T178_8" style:family="text" style:parent-style-name="Normal">
      <style:text-properties fo:font-size="10pt" style:font-size-asian="10pt" style:font-name-complex="Arial" style:font-size-complex="10pt"/>
    </style:style>
    <style:style style:name="P179" style:family="paragraph" style:parent-style-name="Footnote_20_text"/>
    <style:style style:name="T179_1" style:family="text">
      <style:text-properties fo:font-size="8pt" style:font-size-asian="8pt" style:font-size-complex="8pt"/>
    </style:style>
    <style:style style:name="P180" style:family="paragraph" style:parent-style-name="Normal">
      <style:text-properties fo:font-size="10pt" style:font-size-asian="10pt" style:font-name-complex="Arial" style:font-size-complex="10pt"/>
    </style:style>
    <style:style style:name="P181" style:family="paragraph" style:parent-style-name="Normal"/>
    <style:style style:name="T181_1" style:family="text">
      <style:text-properties fo:font-size="10pt" style:font-size-asian="10pt" style:font-name-complex="Arial" style:font-size-complex="10pt"/>
    </style:style>
    <style:style style:name="T181_2" style:family="text">
      <style:text-properties fo:font-size="10pt" style:font-size-asian="10pt" style:font-name-complex="Arial" style:font-size-complex="10pt"/>
    </style:style>
    <style:style style:name="P182" style:family="paragraph" style:parent-style-name="Normal">
      <style:text-properties fo:font-size="10pt" style:font-size-asian="10pt" style:font-name-complex="Arial" style:font-size-complex="10pt"/>
    </style:style>
    <style:style style:name="P183" style:family="paragraph" style:parent-style-name="Normal"/>
    <style:style style:name="T183_1" style:family="text">
      <style:text-properties fo:font-size="10pt" style:font-size-asian="10pt" style:font-name-complex="Arial" style:font-size-complex="10pt"/>
    </style:style>
    <style:style style:name="T183_2" style:family="text">
      <style:text-properties fo:font-size="10pt" style:font-size-asian="10pt" style:font-name-complex="Arial" style:font-size-complex="10pt"/>
    </style:style>
    <style:style style:name="T183_3" style:family="text">
      <style:text-properties fo:font-size="10pt" style:font-size-asian="10pt" style:font-name-complex="Arial" style:font-size-complex="10pt"/>
    </style:style>
    <style:style style:name="T183_4" style:family="text">
      <style:text-properties fo:font-size="10pt" style:font-size-asian="10pt" style:font-name-complex="Arial" style:font-size-complex="10pt"/>
    </style:style>
    <style:style style:name="T183_5" style:family="text">
      <style:text-properties fo:font-size="10pt" style:font-size-asian="10pt" style:font-name-complex="Arial" style:font-size-complex="10pt"/>
    </style:style>
    <style:style style:name="T183_6" style:family="text">
      <style:text-properties fo:font-size="10pt" style:font-size-asian="10pt" style:font-name-complex="Arial" style:font-size-complex="10pt"/>
    </style:style>
    <style:style style:name="T183_7" style:family="text">
      <style:text-properties fo:font-size="10pt" style:font-size-asian="10pt" style:font-name-complex="Arial" style:font-size-complex="10pt"/>
    </style:style>
    <style:style style:name="T183_8" style:family="text">
      <style:text-properties fo:font-size="10pt" style:font-size-asian="10pt" style:font-name-complex="Arial" style:font-size-complex="10pt"/>
    </style:style>
    <style:style style:name="T183_9" style:family="text">
      <style:text-properties fo:font-size="10pt" style:font-size-asian="10pt" style:font-name-complex="Arial" style:font-size-complex="10pt"/>
    </style:style>
    <style:style style:name="T183_10" style:family="text">
      <style:text-properties fo:font-size="10pt" style:font-size-asian="10pt" style:font-name-complex="Arial" style:font-size-complex="10pt"/>
    </style:style>
    <style:style style:name="T183_11" style:family="text">
      <style:text-properties fo:font-size="10pt" style:font-size-asian="10pt" style:font-name-complex="Arial" style:font-size-complex="10pt"/>
    </style:style>
    <style:style style:name="T183_12" style:family="text">
      <style:text-properties fo:font-size="10pt" style:font-size-asian="10pt" style:font-name-complex="Arial" style:font-size-complex="10pt"/>
    </style:style>
    <style:style style:name="T183_13" style:family="text">
      <style:text-properties fo:font-size="10pt" style:font-size-asian="10pt" style:font-name-complex="Arial" style:font-size-complex="10pt"/>
    </style:style>
    <style:style style:name="T183_14" style:family="text">
      <style:text-properties fo:font-size="10pt" style:font-size-asian="10pt" style:font-name-complex="Arial" style:font-size-complex="10pt"/>
    </style:style>
    <style:style style:name="T183_15" style:family="text">
      <style:text-properties fo:font-size="10pt" style:font-size-asian="10pt" style:font-name-complex="Arial" style:font-size-complex="10pt"/>
    </style:style>
    <style:style style:name="T183_16" style:family="text">
      <style:text-properties fo:font-size="10pt" style:font-size-asian="10pt" style:font-name-complex="Arial" style:font-size-complex="10pt"/>
    </style:style>
    <style:style style:name="T183_17" style:family="text">
      <style:text-properties fo:font-size="10pt" style:font-size-asian="10pt" style:font-name-complex="Arial" style:font-size-complex="10pt"/>
    </style:style>
    <style:style style:name="T183_18" style:family="text">
      <style:text-properties fo:font-size="10pt" style:font-size-asian="10pt" style:font-name-complex="Arial" style:font-size-complex="10pt"/>
    </style:style>
    <style:style style:name="T183_19" style:family="text">
      <style:text-properties fo:font-size="10pt" style:font-size-asian="10pt" style:font-name-complex="Arial" style:font-size-complex="10pt"/>
    </style:style>
    <style:style style:name="T183_20" style:family="text">
      <style:text-properties fo:font-size="10pt" style:font-size-asian="10pt" style:font-name-complex="Arial" style:font-size-complex="10pt"/>
    </style:style>
    <style:style style:name="P184" style:family="paragraph" style:parent-style-name="Normal">
      <style:text-properties fo:font-size="10pt" style:font-size-asian="10pt" style:font-name-complex="Arial" style:font-size-complex="10pt"/>
    </style:style>
    <style:style style:name="P185" style:family="paragraph" style:parent-style-name="Normal"/>
    <style:style style:name="T185_1" style:family="text">
      <style:text-properties fo:font-size="10pt" style:font-size-asian="10pt" style:font-name-complex="Arial" style:font-size-complex="10pt" style:text-underline-style="solid" style:text-underline-color="font-color"/>
    </style:style>
    <style:style style:name="P186" style:family="paragraph" style:parent-style-name="Normal">
      <style:text-properties fo:font-size="10pt" style:font-size-asian="10pt" style:font-name-complex="Arial" style:font-size-complex="10pt" style:text-underline-style="solid" style:text-underline-color="font-color"/>
    </style:style>
    <style:style style:name="P187" style:family="paragraph" style:parent-style-name="Normal"/>
    <style:style style:name="T187_1" style:family="text">
      <style:text-properties fo:font-size="10pt" style:font-size-asian="10pt" style:font-name-complex="Arial" style:font-size-complex="10pt"/>
    </style:style>
    <style:style style:name="T187_2" style:family="text">
      <style:text-properties fo:font-size="10pt" style:font-size-asian="10pt" style:font-name-complex="Arial" style:font-size-complex="10pt"/>
    </style:style>
    <style:style style:name="P188" style:family="paragraph" style:parent-style-name="List_20_Paragraph">
      <style:text-properties fo:font-size="10pt" style:font-size-asian="10pt" style:font-name-complex="Arial"/>
    </style:style>
    <style:style style:name="T188_1" style:family="text">
      <style:text-properties fo:font-size="10pt" style:font-size-asian="10pt" style:font-name-complex="Arial"/>
    </style:style>
    <style:style style:name="T188_2" style:family="text">
      <style:text-properties fo:font-size="10pt" style:font-size-asian="10pt" style:font-name-complex="Arial"/>
    </style:style>
    <style:style style:name="P189" style:family="paragraph" style:parent-style-name="List_20_Paragraph">
      <style:text-properties fo:font-size="10pt" style:font-size-asian="10pt" style:font-name-complex="Arial"/>
    </style:style>
    <style:style style:name="T189_1" style:family="text">
      <style:text-properties fo:font-size="10pt" style:font-size-asian="10pt" style:font-name-complex="Arial"/>
    </style:style>
    <style:style style:name="T189_2" style:family="text">
      <style:text-properties fo:font-size="10pt" style:font-size-asian="10pt" style:font-name-complex="Arial"/>
    </style:style>
    <style:style style:name="T189_3" style:family="text">
      <style:text-properties fo:font-size="10pt" style:font-size-asian="10pt" style:font-name-complex="Arial"/>
    </style:style>
    <style:style style:name="T189_4" style:family="text">
      <style:text-properties fo:font-size="10pt" style:font-size-asian="10pt" style:font-name-complex="Arial"/>
    </style:style>
    <style:style style:name="T189_5" style:family="text">
      <style:text-properties fo:font-size="10pt" style:font-size-asian="10pt" style:font-name-complex="Arial"/>
    </style:style>
    <style:style style:name="T189_6" style:family="text">
      <style:text-properties fo:font-size="10pt" style:font-size-asian="10pt" style:font-name-complex="Arial"/>
    </style:style>
    <style:style style:name="P190" style:family="paragraph" style:parent-style-name="List_20_Paragraph">
      <style:text-properties fo:font-size="10pt" style:font-size-asian="10pt" style:font-name-complex="Arial"/>
    </style:style>
    <style:style style:name="T190_1" style:family="text">
      <style:text-properties fo:font-size="10pt" style:font-size-asian="10pt" style:font-name-complex="Arial"/>
    </style:style>
    <style:style style:name="T190_2" style:family="text">
      <style:text-properties fo:font-size="10pt" style:font-size-asian="10pt" style:font-name-complex="Arial"/>
    </style:style>
    <style:style style:name="T190_3" style:family="text">
      <style:text-properties fo:font-size="10pt" style:font-size-asian="10pt" style:font-name-complex="Arial"/>
    </style:style>
    <style:style style:name="P191" style:family="paragraph" style:parent-style-name="Normal"/>
    <style:style style:name="T191_1" style:family="text">
      <style:text-properties fo:font-size="10pt" style:font-size-asian="10pt" style:font-name-complex="Arial" style:font-size-complex="10pt"/>
    </style:style>
    <style:style style:name="T191_2" style:family="text">
      <style:text-properties fo:font-size="10pt" style:font-size-asian="10pt" style:font-name-complex="Arial" style:font-size-complex="10pt"/>
    </style:style>
    <style:style style:name="T191_3" style:family="text">
      <style:text-properties fo:font-size="10pt" style:font-size-asian="10pt" style:font-name-complex="Arial" style:font-size-complex="10pt"/>
    </style:style>
    <style:style style:name="T191_4" style:family="text">
      <style:text-properties fo:font-size="10pt" style:font-size-asian="10pt" style:font-name-complex="Arial" style:font-size-complex="10pt"/>
    </style:style>
    <style:style style:name="T191_5" style:family="text">
      <style:text-properties fo:font-size="10pt" style:font-size-asian="10pt" style:font-name-complex="Arial" style:font-size-complex="10pt"/>
    </style:style>
    <style:style style:name="T191_6" style:family="text">
      <style:text-properties fo:font-size="10pt" style:font-size-asian="10pt" style:font-name-complex="Arial" style:font-size-complex="10pt"/>
    </style:style>
    <style:style style:name="T191_7" style:family="text">
      <style:text-properties fo:font-size="10pt" style:font-size-asian="10pt" style:font-name-complex="Arial" style:font-size-complex="10pt"/>
    </style:style>
    <style:style style:name="T191_8" style:family="text">
      <style:text-properties fo:font-size="10pt" style:font-size-asian="10pt" style:font-name-complex="Arial" style:font-size-complex="10pt"/>
    </style:style>
    <style:style style:name="T191_9" style:family="text">
      <style:text-properties fo:font-size="10pt" style:font-size-asian="10pt" style:font-name-complex="Arial" style:font-size-complex="10pt"/>
    </style:style>
    <style:style style:name="T191_10" style:family="text">
      <style:text-properties fo:font-size="10pt" style:font-size-asian="10pt" style:font-name-complex="Arial" style:font-size-complex="10pt"/>
    </style:style>
    <style:style style:name="T191_11" style:family="text">
      <style:text-properties fo:font-size="10pt" style:font-size-asian="10pt" style:font-name-complex="Arial" style:font-size-complex="10pt"/>
    </style:style>
    <style:style style:name="T191_12" style:family="text">
      <style:text-properties fo:font-size="10pt" style:font-size-asian="10pt" style:font-name-complex="Arial" style:font-size-complex="10pt"/>
    </style:style>
    <style:style style:name="T191_13" style:family="text">
      <style:text-properties fo:font-size="10pt" style:font-size-asian="10pt" style:font-name-complex="Arial" style:font-size-complex="10pt"/>
    </style:style>
    <style:style style:name="T191_14" style:family="text">
      <style:text-properties fo:font-size="10pt" style:font-size-asian="10pt" style:font-name-complex="Arial" style:font-size-complex="10pt"/>
    </style:style>
    <style:style style:name="T191_15" style:family="text">
      <style:text-properties fo:font-size="10pt" style:font-size-asian="10pt" style:font-name-complex="Arial" style:font-size-complex="10pt"/>
    </style:style>
    <style:style style:name="P192" style:family="paragraph" style:parent-style-name="Normal">
      <style:text-properties fo:font-size="10pt" style:font-size-asian="10pt" style:font-name-complex="Arial" style:font-size-complex="10pt" style:text-underline-style="solid" style:text-underline-color="font-color"/>
    </style:style>
    <style:style style:name="P193" style:family="paragraph" style:parent-style-name="Normal"/>
    <style:style style:name="T193_1" style:family="text">
      <style:text-properties fo:font-size="10pt" style:font-size-asian="10pt" style:font-name-complex="Arial" style:font-size-complex="10pt" style:text-underline-style="solid" style:text-underline-color="font-color"/>
    </style:style>
    <style:style style:name="P194" style:family="paragraph" style:parent-style-name="Normal">
      <style:text-properties fo:font-size="10pt" style:font-size-asian="10pt" style:font-name-complex="Arial" style:font-size-complex="10pt" style:text-underline-style="solid" style:text-underline-color="font-color"/>
    </style:style>
    <style:style style:name="P195" style:family="paragraph" style:parent-style-name="Normal"/>
    <style:style style:name="T195_1" style:family="text">
      <style:text-properties fo:font-size="10pt" style:font-size-asian="10pt" style:font-name-complex="Arial" style:font-size-complex="10pt"/>
    </style:style>
    <style:style style:name="P196" style:family="paragraph" style:parent-style-name="List_20_Paragraph">
      <style:text-properties fo:font-size="10pt" style:font-size-asian="10pt" style:font-name-complex="Arial"/>
    </style:style>
    <style:style style:name="T196_1" style:family="text">
      <style:text-properties fo:font-size="10pt" style:font-size-asian="10pt" style:font-name-complex="Arial"/>
    </style:style>
    <style:style style:name="P197" style:family="paragraph" style:parent-style-name="List_20_Paragraph">
      <style:text-properties fo:font-size="10pt" style:font-size-asian="10pt" style:font-name-complex="Arial"/>
    </style:style>
    <style:style style:name="T197_1" style:family="text">
      <style:text-properties fo:font-size="10pt" style:font-size-asian="10pt" style:font-name-complex="Arial"/>
    </style:style>
    <style:style style:name="P198" style:family="paragraph" style:parent-style-name="List_20_Paragraph">
      <style:text-properties fo:font-size="10pt" style:font-size-asian="10pt" style:font-name-complex="Arial"/>
    </style:style>
    <style:style style:name="T198_1" style:family="text">
      <style:text-properties fo:font-size="10pt" style:font-size-asian="10pt" style:font-name-complex="Arial"/>
    </style:style>
    <style:style style:name="T198_2" style:family="text">
      <style:text-properties fo:font-size="10pt" style:font-size-asian="10pt" style:font-name-complex="Arial"/>
    </style:style>
    <style:style style:name="P199" style:family="paragraph" style:parent-style-name="List_20_Paragraph">
      <style:text-properties fo:font-size="10pt" style:font-size-asian="10pt" style:font-name-complex="Arial"/>
    </style:style>
    <style:style style:name="T199_1" style:family="text">
      <style:text-properties fo:font-size="10pt" style:font-size-asian="10pt" style:font-name-complex="Arial"/>
    </style:style>
    <style:style style:name="P200" style:family="paragraph" style:parent-style-name="Normal"/>
    <style:style style:name="T200_1" style:family="text">
      <style:text-properties fo:font-size="10pt" style:font-size-asian="10pt" style:font-name-complex="Arial" style:font-size-complex="10pt"/>
    </style:style>
    <style:style style:name="T200_2" style:family="text">
      <style:text-properties fo:font-size="10pt" style:font-size-asian="10pt" style:font-name-complex="Arial" style:font-size-complex="10pt"/>
    </style:style>
    <style:style style:name="T200_3" style:family="text">
      <style:text-properties fo:font-size="10pt" style:font-size-asian="10pt" style:font-name-complex="Arial" style:font-size-complex="10pt"/>
    </style:style>
    <style:style style:name="T200_4" style:family="text">
      <style:text-properties fo:font-size="10pt" style:font-size-asian="10pt" style:font-name-complex="Arial" style:font-size-complex="10pt"/>
    </style:style>
    <style:style style:name="T200_5" style:family="text">
      <style:text-properties fo:font-size="10pt" style:font-size-asian="10pt" style:font-name-complex="Arial" style:font-size-complex="10pt"/>
    </style:style>
    <style:style style:name="T200_6" style:family="text">
      <style:text-properties fo:font-size="10pt" style:font-size-asian="10pt" style:font-name-complex="Arial" style:font-size-complex="10pt"/>
    </style:style>
    <style:style style:name="T200_7" style:family="text">
      <style:text-properties fo:font-size="10pt" style:font-size-asian="10pt" style:font-name-complex="Arial" style:font-size-complex="10pt"/>
    </style:style>
    <style:style style:name="T200_8" style:family="text">
      <style:text-properties fo:font-size="10pt" style:font-size-asian="10pt" style:font-name-complex="Arial" style:font-size-complex="10pt"/>
    </style:style>
    <style:style style:name="T200_9" style:family="text">
      <style:text-properties fo:font-size="10pt" style:font-size-asian="10pt" style:font-name-complex="Arial" style:font-size-complex="10pt"/>
    </style:style>
    <style:style style:name="T200_10" style:family="text">
      <style:text-properties fo:font-size="10pt" style:font-size-asian="10pt" style:font-name-complex="Arial" style:font-size-complex="10pt"/>
    </style:style>
    <style:style style:name="T200_11" style:family="text">
      <style:text-properties fo:font-size="10pt" style:font-size-asian="10pt" style:font-name-complex="Arial" style:font-size-complex="10pt"/>
    </style:style>
    <style:style style:name="T200_12" style:family="text">
      <style:text-properties fo:font-size="10pt" style:font-size-asian="10pt" style:font-name-complex="Arial" style:font-size-complex="10pt"/>
    </style:style>
    <style:style style:name="T200_13" style:family="text">
      <style:text-properties fo:font-size="10pt" style:font-size-asian="10pt" style:font-name-complex="Arial" style:font-size-complex="10pt"/>
    </style:style>
    <style:style style:name="T200_14" style:family="text">
      <style:text-properties fo:font-size="10pt" style:font-size-asian="10pt" style:font-name-complex="Arial" style:font-size-complex="10pt"/>
    </style:style>
    <style:style style:name="T200_15" style:family="text">
      <style:text-properties fo:font-size="10pt" style:font-size-asian="10pt" style:font-name-complex="Arial" style:font-size-complex="10pt"/>
    </style:style>
    <style:style style:name="T200_16" style:family="text">
      <style:text-properties fo:font-size="10pt" style:font-size-asian="10pt" style:font-name-complex="Arial" style:font-size-complex="10pt"/>
    </style:style>
    <style:style style:name="P201" style:family="paragraph" style:parent-style-name="Normal">
      <style:text-properties fo:font-size="10pt" style:font-size-asian="10pt" style:font-name-complex="Arial" style:font-size-complex="10pt"/>
    </style:style>
    <style:style style:name="P202" style:family="paragraph" style:parent-style-name="Normal"/>
    <style:style style:name="T202_1" style:family="text">
      <style:text-properties fo:font-size="10pt" style:font-size-asian="10pt" style:font-name-complex="Arial" style:font-size-complex="10pt" style:text-underline-style="solid" style:text-underline-color="font-color"/>
    </style:style>
    <style:style style:name="P203" style:family="paragraph" style:parent-style-name="Normal">
      <style:text-properties fo:font-size="10pt" style:font-size-asian="10pt" style:font-name-complex="Arial" style:font-size-complex="10pt" style:text-underline-style="solid" style:text-underline-color="font-color"/>
    </style:style>
    <style:style style:name="P204" style:family="paragraph" style:parent-style-name="Normal"/>
    <style:style style:name="T204_1" style:family="text">
      <style:text-properties fo:font-size="10pt" style:font-size-asian="10pt" style:font-name-complex="Arial" style:font-size-complex="10pt"/>
    </style:style>
    <style:style style:name="T204_2" style:family="text">
      <style:text-properties fo:font-size="10pt" style:font-size-asian="10pt" style:font-name-complex="Arial" style:font-size-complex="10pt"/>
    </style:style>
    <style:style style:name="T204_3" style:family="text">
      <style:text-properties fo:font-size="10pt" style:font-size-asian="10pt" style:font-name-complex="Arial" style:font-size-complex="10pt"/>
    </style:style>
    <style:style style:name="T204_4" style:family="text">
      <style:text-properties fo:font-size="10pt" style:font-size-asian="10pt" style:font-name-complex="Arial" style:font-size-complex="10pt"/>
    </style:style>
    <style:style style:name="T204_5" style:family="text">
      <style:text-properties fo:font-size="10pt" style:font-size-asian="10pt" style:font-name-complex="Arial" style:font-size-complex="10pt"/>
    </style:style>
    <style:style style:name="P205" style:family="paragraph" style:parent-style-name="Normal">
      <style:text-properties fo:font-size="10pt" style:font-size-asian="10pt" style:font-name-complex="Arial" style:font-size-complex="10pt"/>
    </style:style>
    <style:style style:name="P206" style:family="paragraph" style:parent-style-name="Normal"/>
    <style:style style:name="T206_1" style:family="text">
      <style:text-properties fo:font-size="10pt" style:font-size-asian="10pt" style:font-name-complex="Arial" style:font-size-complex="10pt"/>
    </style:style>
    <style:style style:name="P207" style:family="paragraph" style:parent-style-name="Normal">
      <style:text-properties fo:font-size="10pt" style:font-size-asian="10pt" style:font-name-complex="Arial" style:font-size-complex="10pt" style:text-underline-style="solid" style:text-underline-color="font-color"/>
    </style:style>
    <style:style style:name="P208" style:family="paragraph" style:parent-style-name="Normal"/>
    <style:style style:name="T208_1" style:family="text">
      <style:text-properties fo:font-size="10pt" style:font-size-asian="10pt" style:font-name-complex="Arial" style:font-size-complex="10pt" style:text-underline-style="solid" style:text-underline-color="font-color"/>
    </style:style>
    <style:style style:name="P209" style:family="paragraph" style:parent-style-name="Normal">
      <style:text-properties fo:font-size="10pt" style:font-size-asian="10pt" style:font-name-complex="Arial" style:font-size-complex="10pt" style:text-underline-style="solid" style:text-underline-color="font-color"/>
    </style:style>
    <style:style style:name="P210" style:family="paragraph" style:parent-style-name="Normal"/>
    <style:style style:name="T210_1" style:family="text">
      <style:text-properties fo:font-size="10pt" style:font-size-asian="10pt" style:font-name-complex="Arial" style:font-size-complex="10pt"/>
    </style:style>
    <style:style style:name="T210_2" style:family="text">
      <style:text-properties fo:font-size="10pt" style:font-name-asian="Arial" style:font-size-asian="10pt" style:font-name-complex="Arial" style:font-size-complex="10pt"/>
    </style:style>
    <style:style style:name="P211" style:family="paragraph" style:parent-style-name="Normal"/>
    <style:style style:name="T211_1" style:family="text">
      <style:text-properties fo:font-size="10pt" style:font-name-asian="Arial" style:font-size-asian="10pt" style:font-name-complex="Arial" style:font-size-complex="10pt"/>
    </style:style>
    <style:style style:name="T211_2" style:family="text">
      <style:text-properties fo:font-size="10pt" style:font-name-asian="Arial" style:font-size-asian="10pt" style:font-name-complex="Arial" style:font-size-complex="10pt"/>
    </style:style>
    <style:style style:name="T211_3" style:family="text">
      <style:text-properties fo:font-size="10pt" style:font-name-asian="Arial" style:font-size-asian="10pt" style:font-name-complex="Arial" style:font-size-complex="10pt"/>
    </style:style>
    <style:style style:name="P212" style:family="paragraph" style:parent-style-name="Normal">
      <style:text-properties fo:font-size="10pt" style:font-name-asian="Arial" style:font-size-asian="10pt" style:font-name-complex="Arial" style:font-size-complex="10pt"/>
    </style:style>
    <style:style style:name="P213" style:family="paragraph" style:parent-style-name="List_20_Paragraph">
      <style:text-properties fo:font-size="10pt" style:font-name-asian="Arial" style:font-size-asian="10pt" style:font-name-complex="Arial"/>
    </style:style>
    <style:style style:name="T213_1" style:family="text">
      <style:text-properties fo:font-size="10pt" style:font-name-asian="Arial" style:font-size-asian="10pt" style:font-name-complex="Arial"/>
    </style:style>
    <style:style style:name="T213_2" style:family="text">
      <style:text-properties fo:font-size="10pt" style:font-name-asian="Arial" style:font-size-asian="10pt" style:font-name-complex="Arial"/>
    </style:style>
    <style:style style:name="T213_3" style:family="text">
      <style:text-properties fo:font-size="10pt" style:font-name-asian="Arial" style:font-size-asian="10pt" style:font-name-complex="Arial"/>
    </style:style>
    <style:style style:name="T213_4" style:family="text">
      <style:text-properties fo:font-size="10pt" style:font-name-asian="Arial" style:font-size-asian="10pt" style:font-name-complex="Arial"/>
    </style:style>
    <style:style style:name="T213_5" style:family="text">
      <style:text-properties fo:font-size="10pt" style:font-name-asian="Arial" style:font-size-asian="10pt" style:font-name-complex="Arial"/>
    </style:style>
    <style:style style:name="T213_6" style:family="text">
      <style:text-properties fo:font-size="10pt" style:font-name-asian="Arial" style:font-size-asian="10pt" style:font-name-complex="Arial"/>
    </style:style>
    <style:style style:name="T213_7" style:family="text">
      <style:text-properties fo:font-size="10pt" style:font-name-asian="Arial" style:font-size-asian="10pt" style:font-name-complex="Arial"/>
    </style:style>
    <style:style style:name="P214" style:family="paragraph" style:parent-style-name="List_20_Paragraph">
      <style:text-properties fo:font-size="10pt" style:font-name-asian="Arial" style:font-size-asian="10pt" style:font-name-complex="Arial"/>
    </style:style>
    <style:style style:name="T214_1" style:family="text">
      <style:text-properties fo:font-size="10pt" style:font-name-asian="Arial" style:font-size-asian="10pt" style:font-name-complex="Arial"/>
    </style:style>
    <style:style style:name="T214_2" style:family="text">
      <style:text-properties fo:font-size="10pt" style:font-name-asian="Arial" style:font-size-asian="10pt" style:font-name-complex="Arial"/>
    </style:style>
    <style:style style:name="T214_3" style:family="text">
      <style:text-properties fo:font-size="10pt" style:font-name-asian="Arial" style:font-size-asian="10pt" style:font-name-complex="Arial"/>
    </style:style>
    <style:style style:name="T214_4" style:family="text">
      <style:text-properties fo:font-size="10pt" style:font-name-asian="Arial" style:font-size-asian="10pt" style:font-name-complex="Arial"/>
    </style:style>
    <style:style style:name="T214_5" style:family="text">
      <style:text-properties fo:font-size="10pt" style:font-name-asian="Arial" style:font-size-asian="10pt" style:font-name-complex="Arial"/>
    </style:style>
    <style:style style:name="T214_6" style:family="text">
      <style:text-properties fo:font-size="10pt" style:font-name-asian="Arial" style:font-size-asian="10pt" style:font-name-complex="Arial"/>
    </style:style>
    <style:style style:name="T214_7" style:family="text">
      <style:text-properties fo:font-size="10pt" style:font-name-asian="Arial" style:font-size-asian="10pt" style:font-name-complex="Arial"/>
    </style:style>
    <style:style style:name="P215" style:family="paragraph" style:parent-style-name="List_20_Paragraph">
      <style:text-properties fo:font-size="10pt" style:font-name-asian="Arial" style:font-size-asian="10pt" style:font-name-complex="Arial"/>
    </style:style>
    <style:style style:name="T215_1" style:family="text">
      <style:text-properties fo:font-size="10pt" style:font-name-asian="Arial" style:font-size-asian="10pt" style:font-name-complex="Arial"/>
    </style:style>
    <style:style style:name="T215_2" style:family="text">
      <style:text-properties fo:font-size="10pt" style:font-name-asian="Arial" style:font-size-asian="10pt" style:font-name-complex="Arial"/>
    </style:style>
    <style:style style:name="T215_3" style:family="text">
      <style:text-properties fo:font-size="10pt" style:font-name-asian="Arial" style:font-size-asian="10pt" style:font-name-complex="Arial"/>
    </style:style>
    <style:style style:name="T215_4" style:family="text">
      <style:text-properties fo:font-size="10pt" style:font-name-asian="Arial" style:font-size-asian="10pt" style:font-name-complex="Arial"/>
    </style:style>
    <style:style style:name="T215_5" style:family="text">
      <style:text-properties fo:font-size="10pt" style:font-name-asian="Arial" style:font-size-asian="10pt" style:font-name-complex="Arial"/>
    </style:style>
    <style:style style:name="T215_6" style:family="text">
      <style:text-properties fo:font-style="italic" style:font-style-asian="italic" style:font-style-complex="italic" fo:font-size="10pt" style:font-name-asian="Arial" style:font-size-asian="10pt" style:font-name-complex="Arial"/>
    </style:style>
    <style:style style:name="T215_7" style:family="text">
      <style:text-properties fo:font-size="10pt" style:font-name-asian="Arial" style:font-size-asian="10pt" style:font-name-complex="Arial"/>
    </style:style>
    <style:style style:name="T215_8" style:family="text">
      <style:text-properties fo:font-size="10pt" style:font-name-asian="Arial" style:font-size-asian="10pt" style:font-name-complex="Arial"/>
    </style:style>
    <style:style style:name="T215_9" style:family="text">
      <style:text-properties fo:font-size="10pt" style:font-name-asian="Arial" style:font-size-asian="10pt" style:font-name-complex="Arial"/>
    </style:style>
    <style:style style:name="T215_10" style:family="text">
      <style:text-properties fo:font-size="10pt" style:font-name-asian="Arial" style:font-size-asian="10pt" style:font-name-complex="Arial"/>
    </style:style>
    <style:style style:name="T215_11" style:family="text">
      <style:text-properties fo:font-size="10pt" style:font-name-asian="Arial" style:font-size-asian="10pt" style:font-name-complex="Arial"/>
    </style:style>
    <style:style style:name="P216" style:family="paragraph" style:parent-style-name="List_20_Paragraph"/>
    <style:style style:name="T216_1" style:family="text">
      <style:text-properties fo:font-size="10pt" style:font-name-asian="Arial" style:font-size-asian="10pt" style:font-name-complex="Arial"/>
    </style:style>
    <style:style style:name="T216_2" style:family="text">
      <style:text-properties fo:color="#000000" fo:font-size="10pt" style:font-name-asian="Arial" style:font-size-asian="10pt" style:font-name-complex="Arial"/>
    </style:style>
    <style:style style:name="T216_3" style:family="text">
      <style:text-properties fo:color="#000000" fo:font-size="10pt" style:font-name-asian="Arial" style:font-size-asian="10pt" style:font-name-complex="Arial"/>
    </style:style>
    <style:style style:name="T216_4" style:family="text">
      <style:text-properties fo:color="#000000" fo:font-size="10pt" style:font-name-asian="Arial" style:font-size-asian="10pt" style:font-name-complex="Arial"/>
    </style:style>
    <style:style style:name="T216_5" style:family="text">
      <style:text-properties fo:color="#000000" fo:font-size="10pt" style:font-name-asian="Arial" style:font-size-asian="10pt" style:font-name-complex="Arial"/>
    </style:style>
    <style:style style:name="T216_6" style:family="text">
      <style:text-properties fo:color="#000000" fo:font-size="10pt" style:font-name-asian="Arial" style:font-size-asian="10pt" style:font-name-complex="Arial"/>
    </style:style>
    <style:style style:name="T216_7" style:family="text">
      <style:text-properties fo:color="#000000" fo:font-size="10pt" style:font-name-asian="Arial" style:font-size-asian="10pt" style:font-name-complex="Arial"/>
    </style:style>
    <style:style style:name="T216_8" style:family="text">
      <style:text-properties fo:color="#000000" fo:font-size="10pt" style:font-name-asian="Arial" style:font-size-asian="10pt" style:font-name-complex="Arial"/>
    </style:style>
    <style:style style:name="T216_9" style:family="text">
      <style:text-properties fo:color="#000000" fo:font-size="10pt" style:font-name-asian="Arial" style:font-size-asian="10pt" style:font-name-complex="Arial"/>
    </style:style>
    <style:style style:name="T216_10" style:family="text">
      <style:text-properties fo:color="#000000" fo:font-size="10pt" style:font-name-asian="Arial" style:font-size-asian="10pt" style:font-name-complex="Arial"/>
    </style:style>
    <style:style style:name="T216_11" style:family="text">
      <style:text-properties fo:color="#000000" fo:font-size="10pt" style:font-name-asian="Arial" style:font-size-asian="10pt" style:font-name-complex="Arial"/>
    </style:style>
    <style:style style:name="T216_12" style:family="text">
      <style:text-properties fo:color="#000000" fo:font-size="10pt" style:font-name-asian="Arial" style:font-size-asian="10pt" style:font-name-complex="Arial"/>
    </style:style>
    <style:style style:name="T216_13" style:family="text">
      <style:text-properties fo:color="#000000" fo:font-size="10pt" style:font-name-asian="Arial" style:font-size-asian="10pt" style:font-name-complex="Arial"/>
    </style:style>
    <style:style style:name="T216_14" style:family="text">
      <style:text-properties fo:color="#000000" fo:font-size="10pt" style:font-name-asian="Arial" style:font-size-asian="10pt" style:font-name-complex="Arial"/>
    </style:style>
    <style:style style:name="T216_15" style:family="text">
      <style:text-properties fo:color="#000000" fo:font-size="10pt" style:font-name-asian="Arial" style:font-size-asian="10pt" style:font-name-complex="Arial"/>
    </style:style>
    <style:style style:name="T216_16" style:family="text">
      <style:text-properties fo:color="#000000" fo:font-size="10pt" style:font-name-asian="Arial" style:font-size-asian="10pt" style:font-name-complex="Arial"/>
    </style:style>
    <style:style style:name="T216_17" style:family="text">
      <style:text-properties fo:color="#000000" fo:font-size="10pt" style:font-name-asian="Arial" style:font-size-asian="10pt" style:font-name-complex="Arial"/>
    </style:style>
    <style:style style:name="T216_18" style:family="text">
      <style:text-properties fo:color="#000000" fo:font-size="10pt" style:font-name-asian="Arial" style:font-size-asian="10pt" style:font-name-complex="Arial"/>
    </style:style>
    <style:style style:name="T216_19" style:family="text">
      <style:text-properties fo:color="#000000" fo:font-size="10pt" style:font-name-asian="Arial" style:font-size-asian="10pt" style:font-name-complex="Arial"/>
    </style:style>
    <style:style style:name="T216_20" style:family="text">
      <style:text-properties fo:color="#000000" fo:font-size="10pt" style:font-name-asian="Arial" style:font-size-asian="10pt" style:font-name-complex="Arial"/>
    </style:style>
    <style:style style:name="T216_21" style:family="text">
      <style:text-properties fo:color="#000000" fo:font-size="10pt" style:font-name-asian="Arial" style:font-size-asian="10pt" style:font-name-complex="Arial"/>
    </style:style>
    <style:style style:name="P217" style:family="paragraph" style:parent-style-name="Normal">
      <style:text-properties fo:font-size="10pt" style:font-name-asian="Arial" style:font-size-asian="10pt" style:font-name-complex="Arial" style:font-size-complex="10pt"/>
    </style:style>
    <style:style style:name="P218" style:family="paragraph" style:parent-style-name="Normal"/>
    <style:style style:name="T218_1" style:family="text">
      <style:text-properties fo:font-size="10pt" style:font-name-asian="Arial" style:font-size-asian="10pt" style:font-name-complex="Arial" style:font-size-complex="10pt"/>
    </style:style>
    <style:style style:name="T218_2" style:family="text">
      <style:text-properties fo:font-size="10pt" style:font-name-asian="Arial" style:font-size-asian="10pt" style:font-name-complex="Arial" style:font-size-complex="10pt"/>
    </style:style>
    <style:style style:name="T218_3" style:family="text">
      <style:text-properties fo:font-size="10pt" style:font-name-asian="Arial" style:font-size-asian="10pt" style:font-name-complex="Arial" style:font-size-complex="10pt"/>
    </style:style>
    <style:style style:name="T218_4" style:family="text">
      <style:text-properties fo:font-size="10pt" style:font-name-asian="Arial" style:font-size-asian="10pt" style:font-name-complex="Arial" style:font-size-complex="10pt"/>
    </style:style>
    <style:style style:name="P219" style:family="paragraph" style:parent-style-name="Normal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220" style:family="paragraph" style:parent-style-name="Normal"/>
    <style:style style:name="T220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221" style:family="paragraph" style:parent-style-name="Normal">
      <style:text-properties fo:font-size="10pt" style:font-size-asian="10pt" style:font-size-complex="10pt"/>
    </style:style>
    <style:style style:name="P222" style:family="paragraph" style:parent-style-name="Normal"/>
    <style:style style:name="T222_1" style:family="text">
      <style:text-properties fo:font-size="10pt" style:font-size-asian="10pt" style:font-size-complex="10pt"/>
    </style:style>
    <style:style style:name="T222_2" style:family="text">
      <style:text-properties fo:font-size="10pt" style:font-size-asian="10pt" style:font-size-complex="10pt"/>
    </style:style>
    <style:style style:name="T222_3" style:family="text">
      <style:text-properties fo:font-size="10pt" style:font-size-asian="10pt" style:font-size-complex="10pt"/>
    </style:style>
    <style:style style:name="T222_4" style:family="text">
      <style:text-properties fo:font-size="10pt" style:font-size-asian="10pt" style:font-size-complex="10pt" style:text-underline-style="solid" style:text-underline-color="font-color"/>
    </style:style>
    <style:style style:name="T222_5" style:family="text">
      <style:text-properties fo:font-size="10pt" style:font-size-asian="10pt" style:font-size-complex="10pt"/>
    </style:style>
    <style:style style:name="T222_6" style:family="text">
      <style:text-properties fo:font-size="10pt" style:font-size-asian="10pt" style:font-size-complex="10pt"/>
    </style:style>
    <style:style style:name="T222_7" style:family="text">
      <style:text-properties fo:font-size="10pt" style:font-size-asian="10pt" style:font-size-complex="10pt"/>
    </style:style>
    <style:style style:name="T222_8" style:family="text">
      <style:text-properties fo:font-size="10pt" style:font-size-asian="10pt" style:font-size-complex="10pt"/>
    </style:style>
    <style:style style:name="P223" style:family="paragraph" style:parent-style-name="Normal">
      <style:text-properties fo:font-size="10pt" style:font-size-asian="10pt" style:font-size-complex="10pt"/>
    </style:style>
    <style:style style:name="P224" style:family="paragraph" style:parent-style-name="Normal"/>
    <style:style style:name="T224_1" style:family="text">
      <style:text-properties fo:font-size="10pt" style:font-size-asian="10pt" style:font-size-complex="10pt"/>
    </style:style>
    <style:style style:name="T224_2" style:family="text">
      <style:text-properties fo:font-size="10pt" style:font-size-asian="10pt" style:font-size-complex="10pt"/>
    </style:style>
    <style:style style:name="T224_3" style:family="text">
      <style:text-properties fo:font-size="10pt" style:font-size-asian="10pt" style:font-size-complex="10pt"/>
    </style:style>
    <style:style style:name="T224_4" style:family="text">
      <style:text-properties fo:font-size="10pt" style:font-size-asian="10pt" style:font-size-complex="10pt"/>
    </style:style>
    <style:style style:name="T224_5" style:family="text">
      <style:text-properties fo:font-size="10pt" style:font-size-asian="10pt" style:font-size-complex="10pt"/>
    </style:style>
    <style:style style:name="T224_6" style:family="text">
      <style:text-properties fo:font-size="10pt" style:font-size-asian="10pt" style:font-size-complex="10pt"/>
    </style:style>
    <style:style style:name="T224_7" style:family="text">
      <style:text-properties fo:font-size="10pt" style:font-size-asian="10pt" style:font-size-complex="10pt"/>
    </style:style>
    <style:style style:name="T224_8" style:family="text">
      <style:text-properties fo:font-size="10pt" style:font-size-asian="10pt" style:font-size-complex="10pt"/>
    </style:style>
    <style:style style:name="P225" style:family="paragraph" style:parent-style-name="Normal">
      <style:text-properties fo:font-size="10pt" style:font-size-asian="10pt" style:font-size-complex="10pt"/>
    </style:style>
    <style:style style:name="P226" style:family="paragraph" style:parent-style-name="Normal"/>
    <style:style style:name="T226_1" style:family="text">
      <style:text-properties fo:font-size="10pt" style:font-size-asian="10pt" style:font-size-complex="10pt"/>
    </style:style>
    <style:style style:name="T226_2" style:family="text">
      <style:text-properties fo:font-size="10pt" style:font-size-asian="10pt" style:font-size-complex="10pt"/>
    </style:style>
    <style:style style:name="T226_3" style:family="text">
      <style:text-properties fo:font-size="10pt" style:font-size-asian="10pt" style:font-size-complex="10pt"/>
    </style:style>
    <style:style style:name="T226_4" style:family="text">
      <style:text-properties fo:font-size="10pt" style:font-size-asian="10pt" style:font-size-complex="10pt"/>
    </style:style>
    <style:style style:name="T226_5" style:family="text">
      <style:text-properties fo:font-size="10pt" style:font-size-asian="10pt" style:font-size-complex="10pt"/>
    </style:style>
    <style:style style:name="T226_6" style:family="text">
      <style:text-properties fo:font-size="10pt" style:font-size-asian="10pt" style:font-size-complex="10pt"/>
    </style:style>
    <style:style style:name="T226_7" style:family="text">
      <style:text-properties fo:font-size="10pt" style:font-size-asian="10pt" style:font-size-complex="10pt"/>
    </style:style>
    <style:style style:name="T226_8" style:family="text">
      <style:text-properties fo:font-size="10pt" style:font-size-asian="10pt" style:font-size-complex="10pt"/>
    </style:style>
    <style:style style:name="T226_9" style:family="text">
      <style:text-properties fo:font-size="10pt" style:font-size-asian="10pt" style:font-size-complex="10pt"/>
    </style:style>
    <style:style style:name="T226_10" style:family="text">
      <style:text-properties fo:font-size="10pt" style:font-size-asian="10pt" style:font-size-complex="10pt"/>
    </style:style>
    <style:style style:name="T226_11" style:family="text">
      <style:text-properties fo:font-size="10pt" style:font-size-asian="10pt" style:font-size-complex="10pt"/>
    </style:style>
    <style:style style:name="P227" style:family="paragraph" style:parent-style-name="Normal">
      <style:text-properties style:font-name-complex="Arial" fo:font-weight="bold" style:font-weight-asian="bold" style:font-weight-complex="bold"/>
    </style:style>
    <style:style style:name="P228" style:family="paragraph" style:parent-style-name="Normal">
      <style:paragraph-properties fo:margin-top="0.071cm"/>
    </style:style>
    <style:style style:name="T228_1" style:family="text">
      <style:text-properties fo:font-size="11pt" style:font-size-asian="11pt" style:font-name-complex="Arial" style:font-size-complex="11pt" fo:language-asian="en" fo:country-asian="GB" fo:font-weight="bold" style:font-weight-asian="bold" style:font-weight-complex="bold"/>
    </style:style>
    <style:style style:name="P229" style:family="paragraph" style:parent-style-name="Normal">
      <style:paragraph-properties fo:margin-top="0.071cm"/>
      <style:text-properties fo:font-size="10pt" style:font-size-asian="10pt" style:font-name-complex="Arial" style:font-size-complex="10pt"/>
    </style:style>
    <style:style style:name="P230" style:family="paragraph" style:parent-style-name="Normal">
      <style:paragraph-properties fo:margin-top="0.071cm"/>
    </style:style>
    <style:style style:name="T230_1" style:family="text">
      <style:text-properties fo:font-size="10pt" style:font-size-asian="10pt" style:font-name-complex="Arial" style:font-size-complex="10pt"/>
    </style:style>
    <style:style style:name="T230_2" style:family="text">
      <style:text-properties fo:font-size="10pt" style:font-size-asian="10pt" style:font-name-complex="Arial" style:font-size-complex="10pt"/>
    </style:style>
    <style:style style:name="T230_3" style:family="text">
      <style:text-properties fo:font-size="10pt" style:font-size-asian="10pt" style:font-name-complex="Arial" style:font-size-complex="10pt"/>
    </style:style>
    <style:style style:name="T230_4" style:family="text">
      <style:text-properties fo:font-size="10pt" style:font-size-asian="10pt" style:font-name-complex="Arial" style:font-size-complex="10pt"/>
    </style:style>
    <style:style style:name="T230_5" style:family="text">
      <style:text-properties fo:font-size="10pt" style:font-size-asian="10pt" style:font-name-complex="Arial" style:font-size-complex="10pt"/>
    </style:style>
    <style:style style:name="T230_6" style:family="text">
      <style:text-properties fo:font-size="10pt" style:font-size-asian="10pt" style:font-name-complex="Arial" style:font-size-complex="10pt"/>
    </style:style>
    <style:style style:name="T230_7" style:family="text">
      <style:text-properties fo:font-size="10pt" style:font-size-asian="10pt" style:font-name-complex="Arial" style:font-size-complex="10pt"/>
    </style:style>
    <style:style style:name="T230_8" style:family="text">
      <style:text-properties fo:font-size="10pt" style:font-size-asian="10pt" style:font-name-complex="Arial" style:font-size-complex="10pt"/>
    </style:style>
    <style:style style:name="T230_9" style:family="text">
      <style:text-properties fo:font-size="10pt" style:font-size-asian="10pt" style:font-name-complex="Arial" style:font-size-complex="10pt"/>
    </style:style>
    <style:style style:name="T230_10" style:family="text">
      <style:text-properties fo:font-size="10pt" style:font-size-asian="10pt" style:font-name-complex="Arial" style:font-size-complex="10pt"/>
    </style:style>
    <style:style style:name="T230_11" style:family="text">
      <style:text-properties fo:font-size="10pt" style:font-size-asian="10pt" style:font-name-complex="Arial" style:font-size-complex="10pt"/>
    </style:style>
    <style:style style:name="T230_12" style:family="text">
      <style:text-properties fo:font-size="10pt" style:font-size-asian="10pt" style:font-name-complex="Arial" style:font-size-complex="10pt"/>
    </style:style>
    <style:style style:name="T230_13" style:family="text">
      <style:text-properties fo:font-size="10pt" style:font-size-asian="10pt" style:font-name-complex="Arial" style:font-size-complex="10pt"/>
    </style:style>
    <style:style style:name="T230_14" style:family="text">
      <style:text-properties fo:font-size="10pt" style:font-size-asian="10pt" style:font-name-complex="Arial" style:font-size-complex="10pt"/>
    </style:style>
    <style:style style:name="T230_15" style:family="text">
      <style:text-properties fo:font-size="10pt" style:font-size-asian="10pt" style:font-name-complex="Arial" style:font-size-complex="10pt"/>
    </style:style>
    <style:style style:name="P231" style:family="paragraph" style:parent-style-name="Normal">
      <style:paragraph-properties fo:margin-top="0.071cm"/>
      <style:text-properties fo:font-size="10pt" style:font-size-asian="10pt" style:font-name-complex="Arial" style:font-size-complex="10pt"/>
    </style:style>
    <style:style style:name="P232" style:family="paragraph" style:parent-style-name="Normal">
      <style:paragraph-properties fo:margin-top="0.071cm" fo:margin-bottom="0.071cm"/>
    </style:style>
    <style:style style:name="T232_1" style:family="text">
      <style:text-properties fo:font-size="10pt" style:font-size-asian="10pt" style:font-name-complex="Arial" style:font-size-complex="10pt"/>
    </style:style>
    <style:style style:name="T232_2" style:family="text">
      <style:text-properties fo:font-size="10pt" style:font-size-asian="10pt" style:font-name-complex="Arial" style:font-size-complex="10pt"/>
    </style:style>
    <style:style style:name="T232_3" style:family="text">
      <style:text-properties fo:font-size="10pt" style:font-size-asian="10pt" style:font-name-complex="Arial" style:font-size-complex="10pt"/>
    </style:style>
    <style:style style:name="P233" style:family="paragraph" style:parent-style-name="Normal">
      <style:text-properties fo:font-size="10pt" style:font-size-asian="10pt" style:font-name-complex="Arial" style:font-size-complex="11pt" fo:language="en" fo:language-asian="en" fo:country-asian="GB"/>
    </style:style>
    <style:style style:name="P234" style:family="paragraph" style:parent-style-name="Normal"/>
    <style:style style:name="P235" style:family="paragraph" style:parent-style-name="Heading_20_2">
      <style:paragraph-properties fo:background-color="#d9e2f3" fo:padding-top="0.035cm" fo:border-top="#000000 0.018cm solid" fo:margin-top="0cm" fo:padding-bottom="0.035cm" fo:border-bottom="#000000 0.018cm solid" fo:padding-left="0.212cm" fo:border-left="#000000 0.018cm solid" fo:padding-right="0.141cm" fo:border-right="#000000 0.018cm solid"/>
    </style:style>
    <style:style style:name="T235_1" style:family="text">
      <style:text-properties fo:font-style="normal" style:font-style-asian="normal"/>
    </style:style>
    <style:style style:name="T235_2" style:family="text">
      <style:text-properties fo:font-style="normal" style:font-style-asian="normal" fo:font-size="10pt" style:font-size-asian="10pt" style:font-size-complex="10pt" fo:font-weight="normal" style:font-weight-asian="normal"/>
    </style:style>
    <style:style style:name="P236" style:family="paragraph" style:parent-style-name="Normal">
      <style:text-properties fo:font-size="11pt" style:font-size-asian="11pt" style:font-size-complex="11pt"/>
    </style:style>
    <style:style style:name="Table5" style:family="table">
      <style:table-properties table:align="left" style:width="16.503cm" fo:margin-left="-0.259cm"/>
    </style:style>
    <style:style style:name="Column17" style:family="table-column">
      <style:table-column-properties style:column-width="3.013cm"/>
    </style:style>
    <style:style style:name="Column18" style:family="table-column">
      <style:table-column-properties style:column-width="1.087cm"/>
    </style:style>
    <style:style style:name="Column19" style:family="table-column">
      <style:table-column-properties style:column-width="1.653cm"/>
    </style:style>
    <style:style style:name="Column20" style:family="table-column">
      <style:table-column-properties style:column-width="5.791cm"/>
    </style:style>
    <style:style style:name="Column21" style:family="table-column">
      <style:table-column-properties style:column-width="4.96cm"/>
    </style:style>
    <style:style style:name="Row19" style:family="table-row">
      <style:table-row-properties style:min-row-height="0.863cm"/>
    </style:style>
    <style:style style:name="Cell5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7" style:family="paragraph" style:parent-style-name="Normal">
      <style:paragraph-properties fo:line-height="100%" fo:margin-bottom="0cm"/>
    </style:style>
    <style:style style:name="T23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59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8" style:family="paragraph" style:parent-style-name="Normal">
      <style:paragraph-properties fo:line-height="100%" fo:margin-bottom="0cm"/>
    </style:style>
    <style:style style:name="T23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Row20" style:family="table-row">
      <style:table-row-properties style:min-row-height="0.612cm"/>
    </style:style>
    <style:style style:name="Cell6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9" style:family="paragraph" style:parent-style-name="Normal">
      <style:paragraph-properties fo:line-height="100%" fo:margin-bottom="0cm"/>
    </style:style>
    <style:style style:name="T23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0" style:family="paragraph" style:parent-style-name="Normal">
      <style:paragraph-properties fo:line-height="100%" fo:margin-bottom="0cm"/>
    </style:style>
    <style:style style:name="T240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6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1" style:family="paragraph" style:parent-style-name="Normal">
      <style:paragraph-properties fo:line-height="100%" fo:margin-bottom="0cm"/>
    </style:style>
    <style:style style:name="T241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2" style:family="paragraph" style:parent-style-name="Normal">
      <style:paragraph-properties fo:line-height="100%" fo:margin-bottom="0cm"/>
    </style:style>
    <style:style style:name="T242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242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21" style:family="table-row">
      <style:table-row-properties style:min-row-height="0.609cm"/>
    </style:style>
    <style:style style:name="Cell6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3" style:family="paragraph" style:parent-style-name="Normal">
      <style:paragraph-properties fo:line-height="100%" fo:margin-bottom="0cm"/>
    </style:style>
    <style:style style:name="T24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4" style:family="paragraph" style:parent-style-name="Normal">
      <style:paragraph-properties fo:line-height="100%" fo:margin-bottom="0cm"/>
    </style:style>
    <style:style style:name="T244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44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6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5" style:family="paragraph" style:parent-style-name="Normal">
      <style:paragraph-properties fo:line-height="100%" fo:margin-bottom="0cm"/>
    </style:style>
    <style:style style:name="T24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245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6" style:family="paragraph" style:parent-style-name="Normal">
      <style:paragraph-properties fo:line-height="100%" fo:margin-bottom="0cm"/>
    </style:style>
    <style:style style:name="T24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247" style:family="paragraph" style:parent-style-name="Normal">
      <style:text-properties fo:font-weight="bold" style:font-weight-asian="bold"/>
    </style:style>
    <style:style style:name="P248" style:family="paragraph" style:parent-style-name="Normal"/>
    <style:style style:name="T248_1" style:family="text">
      <style:text-properties fo:font-size="10pt" style:font-size-asian="10pt" style:font-size-complex="10pt" fo:font-weight="bold" style:font-weight-asian="bold" style:font-weight-complex="bold"/>
    </style:style>
    <style:style style:name="P249" style:family="paragraph" style:parent-style-name="Normal"/>
    <style:style style:name="T249_1" style:family="text">
      <style:text-properties fo:font-size="10pt" style:font-size-asian="10pt" style:font-size-complex="10pt"/>
    </style:style>
    <style:style style:name="T249_2" style:family="text">
      <style:text-properties fo:font-size="10pt" style:font-size-asian="10pt" style:font-size-complex="10pt"/>
    </style:style>
    <style:style style:name="T249_3" style:family="text">
      <style:text-properties fo:font-size="10pt" style:font-size-asian="10pt" style:font-size-complex="10pt"/>
    </style:style>
    <style:style style:name="T249_4" style:family="text">
      <style:text-properties fo:font-size="10pt" style:font-size-asian="10pt" style:font-size-complex="10pt"/>
    </style:style>
    <style:style style:name="T249_5" style:family="text">
      <style:text-properties fo:font-size="10pt" style:font-size-asian="10pt" style:font-size-complex="10pt"/>
    </style:style>
    <style:style style:name="T249_6" style:family="text">
      <style:text-properties fo:font-size="10pt" style:font-size-asian="10pt" style:font-size-complex="10pt"/>
    </style:style>
    <style:style style:name="T249_7" style:family="text">
      <style:text-properties fo:font-size="10pt" style:font-size-asian="10pt" style:font-size-complex="10pt"/>
    </style:style>
    <style:style style:name="T249_8" style:family="text">
      <style:text-properties fo:font-size="10pt" style:font-size-asian="10pt" style:font-size-complex="10pt"/>
    </style:style>
    <style:style style:name="P250" style:family="paragraph" style:parent-style-name="Normal">
      <style:text-properties fo:font-weight="bold" style:font-weight-asian="bold" style:font-weight-complex="bold"/>
    </style:style>
    <style:style style:name="Table6" style:family="table">
      <style:table-properties table:align="left" style:width="16.494cm" fo:margin-left="0cm"/>
    </style:style>
    <style:style style:name="Column22" style:family="table-column">
      <style:table-column-properties style:column-width="5.133cm"/>
    </style:style>
    <style:style style:name="Column23" style:family="table-column">
      <style:table-column-properties style:column-width="5.609cm"/>
    </style:style>
    <style:style style:name="Column24" style:family="table-column">
      <style:table-column-properties style:column-width="5.752cm"/>
    </style:style>
    <style:style style:name="Row22" style:family="table-row">
      <style:table-row-properties style:min-row-height="1.058cm"/>
    </style:style>
    <style:style style:name="Cell6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1" style:family="paragraph" style:parent-style-name="Normal">
      <style:paragraph-properties fo:line-height="100%" fo:margin-bottom="0cm"/>
    </style:style>
    <style:style style:name="T25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69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2" style:family="paragraph" style:parent-style-name="Normal">
      <style:paragraph-properties fo:line-height="100%" fo:margin-bottom="0cm"/>
    </style:style>
    <style:style style:name="T252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T252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252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252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252_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7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3" style:family="paragraph" style:parent-style-name="Normal">
      <style:paragraph-properties fo:line-height="100%" fo:margin-bottom="0cm"/>
    </style:style>
    <style:style style:name="T25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23" style:family="table-row"/>
    <style:style style:name="Cell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4" style:family="paragraph" style:parent-style-name="Normal">
      <style:paragraph-properties fo:line-height="100%" fo:margin-bottom="0cm"/>
    </style:style>
    <style:style style:name="T254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54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54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254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5" style:family="paragraph" style:parent-style-name="Normal">
      <style:paragraph-properties fo:line-height="100%" fo:margin-bottom="0cm"/>
    </style:style>
    <style:style style:name="T255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6" style:family="paragraph" style:parent-style-name="Normal">
      <style:paragraph-properties fo:line-height="100%" fo:margin-bottom="0cm"/>
    </style:style>
    <style:style style:name="T256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257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258" style:family="paragraph" style:parent-style-name="Normal">
      <style:paragraph-properties fo:line-height="100%" fo:margin-bottom="0cm"/>
    </style:style>
    <style:style style:name="T258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58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58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58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259" style:family="paragraph" style:parent-style-name="List_20_Paragraph">
      <style:paragraph-properties fo:text-indent="-0.635cm" fo:line-height="100%" fo:margin-bottom="0.423cm" fo:margin-left="0.635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59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59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260" style:family="paragraph" style:parent-style-name="List_20_Paragraph">
      <style:paragraph-properties fo:text-indent="-0.635cm" fo:line-height="100%" fo:margin-bottom="0.423cm" fo:margin-left="0.635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60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60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261" style:family="paragraph" style:parent-style-name="List_20_Paragraph">
      <style:paragraph-properties fo:text-indent="-0.635cm" fo:line-height="100%" fo:margin-bottom="0.423cm" fo:margin-left="0.635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61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61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262" style:family="paragraph" style:parent-style-name="List_20_Paragraph">
      <style:paragraph-properties fo:text-indent="-0.635cm" fo:line-height="100%" fo:margin-bottom="0.423cm" fo:margin-left="0.635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62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62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Row24" style:family="table-row"/>
    <style:style style:name="Cell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3" style:family="paragraph" style:parent-style-name="Normal">
      <style:paragraph-properties fo:line-height="100%" fo:margin-bottom="0cm"/>
    </style:style>
    <style:style style:name="T263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63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63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263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63_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63_6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4" style:family="paragraph" style:parent-style-name="Normal">
      <style:paragraph-properties fo:line-height="100%" fo:margin-bottom="0cm"/>
    </style:style>
    <style:style style:name="T264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64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64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64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64_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64_6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5" style:family="paragraph" style:parent-style-name="Normal">
      <style:paragraph-properties fo:line-height="100%" fo:margin-bottom="0cm"/>
    </style:style>
    <style:style style:name="T265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65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266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Row25" style:family="table-row">
      <style:table-row-properties style:min-row-height="0.529cm"/>
    </style:style>
    <style:style style:name="Cell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7" style:family="paragraph" style:parent-style-name="Normal">
      <style:paragraph-properties fo:line-height="100%" fo:margin-bottom="0cm"/>
    </style:style>
    <style:style style:name="T267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67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8" style:family="paragraph" style:parent-style-name="Normal">
      <style:paragraph-properties fo:line-height="100%" fo:margin-bottom="0cm"/>
    </style:style>
    <style:style style:name="T268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68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68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68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68_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68_6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68_7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9" style:family="paragraph" style:parent-style-name="Normal">
      <style:paragraph-properties fo:line-height="100%" fo:margin-bottom="0cm"/>
    </style:style>
    <style:style style:name="T269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69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69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69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69_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69_6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69_7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69_8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69_9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69_10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270" style:family="paragraph" style:parent-style-name="Normal">
      <style:paragraph-properties fo:text-align="justify"/>
    </style:style>
    <style:style style:name="T270_1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T270_2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T270_3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T270_4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T270_5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T270_6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T270_7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T270_8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T270_9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T270_10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T270_11" style:family="text">
      <style:text-properties fo:font-style="italic" style:font-style-asian="italic" style:font-style-complex="italic" fo:font-size="10pt" style:font-size-asian="10pt" style:font-name-complex="Arial" style:font-size-complex="10pt" style:text-underline-style="solid" style:text-underline-color="font-color"/>
    </style:style>
    <style:style style:name="T270_12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T270_13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P271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272" style:family="paragraph" style:parent-style-name="Normal">
      <style:paragraph-properties fo:text-align="justify"/>
    </style:style>
    <style:style style:name="T272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272_2" style:family="text">
      <style:text-properties fo:color="#ff0000" fo:font-size="11pt" style:font-size-asian="11pt" style:font-name-complex="Arial" style:font-size-complex="11pt" fo:font-weight="bold" style:font-weight-asian="bold" style:font-weight-complex="bold"/>
    </style:style>
    <style:style style:name="P273" style:family="paragraph" style:parent-style-name="Normal">
      <style:paragraph-properties fo:text-align="justify"/>
      <style:text-properties fo:color="#ff0000" fo:font-size="11pt" style:font-size-asian="11pt" style:font-name-complex="Arial" style:font-size-complex="11pt" fo:font-weight="bold" style:font-weight-asian="bold" style:font-weight-complex="bold"/>
    </style:style>
    <style:style style:name="P274" style:family="paragraph" style:parent-style-name="Normal">
      <style:paragraph-properties fo:text-align="justify"/>
    </style:style>
    <style:style style:name="T274_1" style:family="text">
      <style:text-properties fo:font-size="10pt" style:font-size-asian="10pt" style:font-name-complex="Arial" style:font-size-complex="10pt" style:text-underline-style="solid" style:text-underline-color="font-color"/>
    </style:style>
    <style:style style:name="T274_2" style:family="text">
      <style:text-properties fo:font-size="10pt" style:font-size-asian="10pt" style:font-name-complex="Arial" style:font-size-complex="10pt" style:text-underline-style="solid" style:text-underline-color="font-color"/>
    </style:style>
    <style:style style:name="T274_3" style:family="text">
      <style:text-properties fo:font-size="10pt" style:font-size-asian="10pt" style:font-name-complex="Arial" style:font-size-complex="10pt" style:text-underline-style="solid" style:text-underline-color="font-color"/>
    </style:style>
    <style:style style:name="P275" style:family="paragraph" style:parent-style-name="Normal">
      <style:paragraph-properties fo:text-align="justify"/>
      <style:text-properties fo:font-size="10pt" style:font-size-asian="10pt" style:font-name-complex="Arial" style:font-size-complex="10pt" style:text-underline-style="solid" style:text-underline-color="font-color"/>
    </style:style>
    <style:style style:name="P276" style:family="paragraph" style:parent-style-name="Normal">
      <style:paragraph-properties fo:text-align="justify"/>
    </style:style>
    <style:style style:name="T276_1" style:family="text">
      <style:text-properties fo:font-size="10pt" style:font-size-asian="10pt" style:font-name-complex="Arial" style:font-size-complex="10pt"/>
    </style:style>
    <style:style style:name="T276_2" style:family="text">
      <style:text-properties fo:font-size="10pt" style:font-size-asian="10pt" style:font-name-complex="Arial" style:font-size-complex="10pt"/>
    </style:style>
    <style:style style:name="T276_3" style:family="text">
      <style:text-properties fo:font-size="10pt" style:font-size-asian="10pt" style:font-name-complex="Arial" style:font-size-complex="10pt"/>
    </style:style>
    <style:style style:name="T276_4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276_5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276_6" style:family="text">
      <style:text-properties fo:font-size="10pt" style:font-size-asian="10pt" style:font-name-complex="Arial" style:font-size-complex="10pt"/>
    </style:style>
    <style:style style:name="T276_7" style:family="text">
      <style:text-properties fo:font-size="10pt" style:font-size-asian="10pt" style:font-name-complex="Arial" style:font-size-complex="10pt"/>
    </style:style>
    <style:style style:name="T276_8" style:family="text">
      <style:text-properties fo:font-size="10pt" style:font-size-asian="10pt" style:font-name-complex="Arial" style:font-size-complex="10pt"/>
    </style:style>
    <style:style style:name="T276_9" style:family="text">
      <style:text-properties fo:font-size="10pt" style:font-size-asian="10pt" style:font-name-complex="Arial" style:font-size-complex="10pt"/>
    </style:style>
    <style:style style:name="T276_10" style:family="text">
      <style:text-properties fo:font-size="10pt" style:font-size-asian="10pt" style:font-name-complex="Arial" style:font-size-complex="10pt"/>
    </style:style>
    <style:style style:name="T276_11" style:family="text">
      <style:text-properties fo:font-size="10pt" style:font-size-asian="10pt" style:font-name-complex="Arial" style:font-size-complex="10pt"/>
    </style:style>
    <style:style style:name="T276_12" style:family="text">
      <style:text-properties fo:font-size="10pt" style:font-size-asian="10pt" style:font-name-complex="Arial" style:font-size-complex="10pt"/>
    </style:style>
    <style:style style:name="T276_13" style:family="text">
      <style:text-properties fo:font-size="10pt" style:font-size-asian="10pt" style:font-name-complex="Arial" style:font-size-complex="10pt"/>
    </style:style>
    <style:style style:name="T276_14" style:family="text">
      <style:text-properties fo:font-size="10pt" style:font-size-asian="10pt" style:font-name-complex="Arial" style:font-size-complex="10pt"/>
    </style:style>
    <style:style style:name="T276_15" style:family="text">
      <style:text-properties fo:font-size="10pt" style:font-size-asian="10pt" style:font-name-complex="Arial" style:font-size-complex="10pt"/>
    </style:style>
    <style:style style:name="T276_16" style:family="text">
      <style:text-properties fo:font-size="10pt" style:font-size-asian="10pt" style:font-name-complex="Arial" style:font-size-complex="10pt"/>
    </style:style>
    <style:style style:name="T276_17" style:family="text">
      <style:text-properties fo:font-size="10pt" style:font-size-asian="10pt" style:font-name-complex="Arial" style:font-size-complex="10pt"/>
    </style:style>
    <style:style style:name="T276_18" style:family="text">
      <style:text-properties fo:font-size="10pt" style:font-size-asian="10pt" style:font-name-complex="Arial" style:font-size-complex="10pt"/>
    </style:style>
    <style:style style:name="T276_19" style:family="text">
      <style:text-properties fo:font-size="10pt" style:font-size-asian="10pt" style:font-name-complex="Arial" style:font-size-complex="10pt"/>
    </style:style>
    <style:style style:name="T276_20" style:family="text">
      <style:text-properties fo:font-size="10pt" style:font-size-asian="10pt" style:font-name-complex="Arial" style:font-size-complex="10pt"/>
    </style:style>
    <style:style style:name="T276_21" style:family="text">
      <style:text-properties fo:font-size="10pt" style:font-size-asian="10pt" style:font-name-complex="Arial" style:font-size-complex="10pt"/>
    </style:style>
    <style:style style:name="T276_22" style:family="text">
      <style:text-properties fo:font-size="10pt" style:font-size-asian="10pt" style:font-name-complex="Arial" style:font-size-complex="10pt"/>
    </style:style>
    <style:style style:name="T276_23" style:family="text">
      <style:text-properties fo:font-size="10pt" style:font-size-asian="10pt" style:font-name-complex="Arial" style:font-size-complex="10pt"/>
    </style:style>
    <style:style style:name="T276_24" style:family="text">
      <style:text-properties fo:font-size="10pt" style:font-size-asian="10pt" style:font-name-complex="Arial" style:font-size-complex="10pt"/>
    </style:style>
    <style:style style:name="T276_25" style:family="text">
      <style:text-properties fo:font-size="10pt" style:font-size-asian="10pt" style:font-name-complex="Arial" style:font-size-complex="10pt"/>
    </style:style>
    <style:style style:name="T276_26" style:family="text">
      <style:text-properties fo:font-size="10pt" style:font-size-asian="10pt" style:font-name-complex="Arial" style:font-size-complex="10pt"/>
    </style:style>
    <style:style style:name="T276_27" style:family="text">
      <style:text-properties fo:font-size="10pt" style:font-size-asian="10pt" style:font-name-complex="Arial" style:font-size-complex="10pt"/>
    </style:style>
    <style:style style:name="P277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278" style:family="paragraph" style:parent-style-name="Normal">
      <style:paragraph-properties fo:text-align="justify"/>
    </style:style>
    <style:style style:name="T278_1" style:family="text">
      <style:text-properties fo:font-size="10pt" style:font-size-asian="10pt" style:font-name-complex="Arial" style:font-size-complex="10pt"/>
    </style:style>
    <style:style style:name="T278_2" style:family="text">
      <style:text-properties fo:font-size="10pt" style:font-size-asian="10pt" style:font-name-complex="Arial" style:font-size-complex="10pt"/>
    </style:style>
    <style:style style:name="T278_3" style:family="text">
      <style:text-properties fo:font-size="10pt" style:font-size-asian="10pt" style:font-name-complex="Arial" style:font-size-complex="10pt"/>
    </style:style>
    <style:style style:name="T278_4" style:family="text">
      <style:text-properties fo:font-size="10pt" style:font-size-asian="10pt" style:font-name-complex="Arial" style:font-size-complex="10pt"/>
    </style:style>
    <style:style style:name="T278_5" style:family="text">
      <style:text-properties fo:font-size="10pt" style:font-size-asian="10pt" style:font-name-complex="Arial" style:font-size-complex="10pt"/>
    </style:style>
    <style:style style:name="T278_6" style:family="text">
      <style:text-properties fo:font-size="10pt" style:font-size-asian="10pt" style:font-name-complex="Arial" style:font-size-complex="10pt"/>
    </style:style>
    <style:style style:name="T278_7" style:family="text">
      <style:text-properties fo:font-size="10pt" style:font-size-asian="10pt" style:font-name-complex="Arial" style:font-size-complex="10pt"/>
    </style:style>
    <style:style style:name="T278_8" style:family="text">
      <style:text-properties fo:font-size="10pt" style:font-size-asian="10pt" style:font-name-complex="Arial" style:font-size-complex="10pt"/>
    </style:style>
    <style:style style:name="T278_9" style:family="text">
      <style:text-properties fo:font-size="10pt" style:font-size-asian="10pt" style:font-name-complex="Arial" style:font-size-complex="10pt"/>
    </style:style>
    <style:style style:name="T278_10" style:family="text">
      <style:text-properties fo:font-size="10pt" style:font-size-asian="10pt" style:font-name-complex="Arial" style:font-size-complex="10pt"/>
    </style:style>
    <style:style style:name="T278_11" style:family="text">
      <style:text-properties fo:font-size="10pt" style:font-size-asian="10pt" style:font-name-complex="Arial" style:font-size-complex="10pt"/>
    </style:style>
    <style:style style:name="T278_12" style:family="text">
      <style:text-properties fo:font-size="10pt" style:font-size-asian="10pt" style:font-name-complex="Arial" style:font-size-complex="10pt"/>
    </style:style>
    <style:style style:name="T278_13" style:family="text">
      <style:text-properties fo:font-size="10pt" style:font-size-asian="10pt" style:font-name-complex="Arial" style:font-size-complex="10pt"/>
    </style:style>
    <style:style style:name="T278_14" style:family="text">
      <style:text-properties fo:font-size="10pt" style:font-size-asian="10pt" style:font-name-complex="Arial" style:font-size-complex="10pt"/>
    </style:style>
    <style:style style:name="T278_15" style:family="text">
      <style:text-properties fo:font-size="10pt" style:font-size-asian="10pt" style:font-name-complex="Arial" style:font-size-complex="10pt"/>
    </style:style>
    <style:style style:name="T278_16" style:family="text">
      <style:text-properties fo:font-size="10pt" style:font-size-asian="10pt" style:font-name-complex="Arial" style:font-size-complex="10pt"/>
    </style:style>
    <style:style style:name="T278_17" style:family="text">
      <style:text-properties fo:font-size="10pt" style:font-size-asian="10pt" style:font-name-complex="Arial" style:font-size-complex="10pt"/>
    </style:style>
    <style:style style:name="T278_18" style:family="text">
      <style:text-properties fo:font-size="10pt" style:font-size-asian="10pt" style:font-name-complex="Arial" style:font-size-complex="10pt"/>
    </style:style>
    <style:style style:name="T278_19" style:family="text">
      <style:text-properties fo:font-size="10pt" style:font-size-asian="10pt" style:font-name-complex="Arial" style:font-size-complex="10pt"/>
    </style:style>
    <style:style style:name="T278_20" style:family="text">
      <style:text-properties fo:font-size="10pt" style:font-size-asian="10pt" style:font-name-complex="Arial" style:font-size-complex="10pt"/>
    </style:style>
    <style:style style:name="T278_21" style:family="text">
      <style:text-properties fo:font-size="10pt" style:font-size-asian="10pt" style:font-name-complex="Arial" style:font-size-complex="10pt"/>
    </style:style>
    <style:style style:name="T278_22" style:family="text">
      <style:text-properties fo:font-size="10pt" style:font-size-asian="10pt" style:font-name-complex="Arial" style:font-size-complex="10pt"/>
    </style:style>
    <style:style style:name="T278_23" style:family="text">
      <style:text-properties fo:font-size="10pt" style:font-size-asian="10pt" style:font-name-complex="Arial" style:font-size-complex="10pt"/>
    </style:style>
    <style:style style:name="T278_24" style:family="text">
      <style:text-properties fo:font-size="10pt" style:font-size-asian="10pt" style:font-name-complex="Arial" style:font-size-complex="10pt"/>
    </style:style>
    <style:style style:name="T278_25" style:family="text">
      <style:text-properties fo:font-size="10pt" style:font-size-asian="10pt" style:font-name-complex="Arial" style:font-size-complex="10pt"/>
    </style:style>
    <style:style style:name="T278_26" style:family="text">
      <style:text-properties fo:font-size="10pt" style:font-size-asian="10pt" style:font-name-complex="Arial" style:font-size-complex="10pt"/>
    </style:style>
    <style:style style:name="T278_27" style:family="text">
      <style:text-properties fo:font-size="10pt" style:font-size-asian="10pt" style:font-name-complex="Arial" style:font-size-complex="10pt"/>
    </style:style>
    <style:style style:name="T278_28" style:family="text">
      <style:text-properties fo:font-size="10pt" style:font-size-asian="10pt" style:font-name-complex="Arial" style:font-size-complex="10pt"/>
    </style:style>
    <style:style style:name="T278_29" style:family="text">
      <style:text-properties fo:font-size="10pt" style:font-size-asian="10pt" style:font-name-complex="Arial" style:font-size-complex="10pt"/>
    </style:style>
    <style:style style:name="T278_30" style:family="text">
      <style:text-properties fo:font-size="10pt" style:font-size-asian="10pt" style:font-name-complex="Arial" style:font-size-complex="10pt"/>
    </style:style>
    <style:style style:name="T278_31" style:family="text">
      <style:text-properties fo:font-size="10pt" style:font-size-asian="10pt" style:font-name-complex="Arial" style:font-size-complex="10pt"/>
    </style:style>
    <style:style style:name="T278_32" style:family="text">
      <style:text-properties fo:font-size="10pt" style:font-size-asian="10pt" style:font-name-complex="Arial" style:font-size-complex="10pt"/>
    </style:style>
    <style:style style:name="T278_33" style:family="text">
      <style:text-properties fo:font-size="10pt" style:font-size-asian="10pt" style:font-name-complex="Arial" style:font-size-complex="10pt"/>
    </style:style>
    <style:style style:name="T278_34" style:family="text">
      <style:text-properties fo:font-size="10pt" style:font-size-asian="10pt" style:font-name-complex="Arial" style:font-size-complex="10pt"/>
    </style:style>
    <style:style style:name="T278_35" style:family="text">
      <style:text-properties fo:font-size="10pt" style:font-size-asian="10pt" style:font-size-complex="10pt"/>
    </style:style>
    <style:style style:name="T278_36" style:family="text">
      <style:text-properties fo:font-size="10pt" style:font-size-asian="10pt" style:font-size-complex="10pt"/>
    </style:style>
    <style:style style:name="T278_37" style:family="text">
      <style:text-properties fo:font-size="10pt" style:font-size-asian="10pt" style:font-size-complex="10pt"/>
    </style:style>
    <style:style style:name="T278_38" style:family="text">
      <style:text-properties fo:font-size="10pt" style:font-size-asian="10pt" style:font-size-complex="10pt"/>
    </style:style>
    <style:style style:name="T278_39" style:family="text">
      <style:text-properties fo:font-size="10pt" style:font-size-asian="10pt" style:font-size-complex="10pt"/>
    </style:style>
    <style:style style:name="T278_40" style:family="text">
      <style:text-properties fo:font-size="10pt" style:font-size-asian="10pt" style:font-size-complex="10pt"/>
    </style:style>
    <style:style style:name="T278_41" style:family="text">
      <style:text-properties fo:font-size="10pt" style:font-size-asian="10pt" style:font-size-complex="10pt"/>
    </style:style>
    <style:style style:name="T278_42" style:family="text">
      <style:text-properties fo:font-size="10pt" style:font-size-asian="10pt" style:font-size-complex="10pt"/>
    </style:style>
    <style:style style:name="T278_43" style:family="text">
      <style:text-properties fo:font-size="10pt" style:font-size-asian="10pt" style:font-size-complex="10pt"/>
    </style:style>
    <style:style style:name="T278_44" style:family="text">
      <style:text-properties fo:font-size="10pt" style:font-size-asian="10pt" style:font-size-complex="10pt"/>
    </style:style>
    <style:style style:name="T278_45" style:family="text">
      <style:text-properties fo:font-size="10pt" style:font-size-asian="10pt" style:font-size-complex="10pt"/>
    </style:style>
    <style:style style:name="T278_46" style:family="text">
      <style:text-properties fo:font-size="10pt" style:font-size-asian="10pt" style:font-size-complex="10pt"/>
    </style:style>
    <style:style style:name="T278_47" style:family="text">
      <style:text-properties fo:font-size="10pt" style:font-size-asian="10pt" style:font-size-complex="10pt"/>
    </style:style>
    <style:style style:name="P279" style:family="paragraph" style:parent-style-name="Normal">
      <style:paragraph-properties fo:text-align="justify"/>
      <style:text-properties fo:font-size="10pt" style:font-size-asian="10pt" style:font-size-complex="10pt"/>
    </style:style>
    <style:style style:name="P280" style:family="paragraph" style:parent-style-name="Normal">
      <style:paragraph-properties fo:text-align="justify"/>
    </style:style>
    <style:style style:name="T280_1" style:family="text">
      <style:text-properties fo:font-size="10pt" style:font-size-asian="10pt" style:font-size-complex="10pt"/>
    </style:style>
    <style:style style:name="T280_2" style:family="text">
      <style:text-properties fo:font-size="10pt" style:font-size-asian="10pt" style:font-size-complex="10pt"/>
    </style:style>
    <style:style style:name="T280_3" style:family="text">
      <style:text-properties fo:font-size="10pt" style:font-size-asian="10pt" style:font-size-complex="10pt"/>
    </style:style>
    <style:style style:name="T280_4" style:family="text">
      <style:text-properties fo:font-size="10pt" style:font-size-asian="10pt" style:font-size-complex="10pt"/>
    </style:style>
    <style:style style:name="T280_5" style:family="text">
      <style:text-properties fo:font-size="10pt" style:font-size-asian="10pt" style:font-size-complex="10pt"/>
    </style:style>
    <style:style style:name="T280_6" style:family="text">
      <style:text-properties fo:font-size="10pt" style:font-size-asian="10pt" style:font-size-complex="10pt"/>
    </style:style>
    <style:style style:name="T280_7" style:family="text">
      <style:text-properties fo:font-size="10pt" style:font-size-asian="10pt" style:font-size-complex="10pt"/>
    </style:style>
    <style:style style:name="T280_8" style:family="text">
      <style:text-properties fo:font-size="10pt" style:font-size-asian="10pt" style:font-size-complex="10pt"/>
    </style:style>
    <style:style style:name="T280_9" style:family="text">
      <style:text-properties fo:font-size="10pt" style:font-size-asian="10pt" style:font-size-complex="10pt"/>
    </style:style>
    <style:style style:name="T280_10" style:family="text">
      <style:text-properties fo:font-size="10pt" style:font-size-asian="10pt" style:font-size-complex="10pt"/>
    </style:style>
    <style:style style:name="T280_11" style:family="text">
      <style:text-properties fo:font-size="10pt" style:font-size-asian="10pt" style:font-size-complex="10pt"/>
    </style:style>
    <style:style style:name="T280_12" style:family="text">
      <style:text-properties fo:font-size="10pt" style:font-size-asian="10pt" style:font-size-complex="10pt"/>
    </style:style>
    <style:style style:name="T280_13" style:family="text">
      <style:text-properties fo:font-size="10pt" style:font-size-asian="10pt" style:font-size-complex="10pt"/>
    </style:style>
    <style:style style:name="T280_14" style:family="text">
      <style:text-properties fo:font-size="10pt" style:font-size-asian="10pt" style:font-size-complex="10pt"/>
    </style:style>
    <style:style style:name="T280_15" style:family="text">
      <style:text-properties fo:font-size="10pt" style:font-size-asian="10pt" style:font-size-complex="10pt"/>
    </style:style>
    <style:style style:name="T280_16" style:family="text">
      <style:text-properties fo:font-size="10pt" style:font-size-asian="10pt" style:font-size-complex="10pt"/>
    </style:style>
    <style:style style:name="T280_17" style:family="text">
      <style:text-properties fo:font-size="10pt" style:font-size-asian="10pt" style:font-size-complex="10pt"/>
    </style:style>
    <style:style style:name="T280_18" style:family="text">
      <style:text-properties fo:font-size="10pt" style:font-size-asian="10pt" style:font-size-complex="10pt"/>
    </style:style>
    <style:style style:name="T280_19" style:family="text">
      <style:text-properties fo:font-size="10pt" style:font-size-asian="10pt" style:font-size-complex="10pt"/>
    </style:style>
    <style:style style:name="P281" style:family="paragraph" style:parent-style-name="Normal">
      <style:text-properties fo:font-size="10pt" style:font-size-asian="10pt" style:font-size-complex="10pt"/>
    </style:style>
    <style:style style:name="P282" style:family="paragraph" style:parent-style-name="Normal"/>
    <style:style style:name="T282_1" style:family="text">
      <style:text-properties fo:font-size="10pt" style:font-size-asian="10pt" style:font-size-complex="10pt"/>
    </style:style>
    <style:style style:name="T282_2" style:family="text">
      <style:text-properties fo:font-size="10pt" style:font-size-asian="10pt" style:font-size-complex="10pt"/>
    </style:style>
    <style:style style:name="T282_3" style:family="text">
      <style:text-properties fo:font-size="10pt" style:font-size-asian="10pt" style:font-size-complex="10pt"/>
    </style:style>
    <style:style style:name="T282_4" style:family="text">
      <style:text-properties fo:font-size="10pt" style:font-size-asian="10pt" style:font-size-complex="10pt"/>
    </style:style>
    <style:style style:name="T282_5" style:family="text">
      <style:text-properties fo:font-size="10pt" style:font-size-asian="10pt" style:font-size-complex="10pt"/>
    </style:style>
    <style:style style:name="P283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Table7" style:family="table">
      <style:table-properties table:align="left" style:width="15.903cm" fo:margin-left="0cm"/>
    </style:style>
    <style:style style:name="Column25" style:family="table-column">
      <style:table-column-properties style:column-width="3.743cm"/>
    </style:style>
    <style:style style:name="Column26" style:family="table-column">
      <style:table-column-properties style:column-width="3.249cm"/>
    </style:style>
    <style:style style:name="Column27" style:family="table-column">
      <style:table-column-properties style:column-width="8.911cm"/>
    </style:style>
    <style:style style:name="Row26" style:family="table-row">
      <style:table-row-properties style:min-row-height="0.529cm"/>
    </style:style>
    <style:style style:name="Cell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4" style:family="paragraph" style:parent-style-name="Normal">
      <style:paragraph-properties fo:text-align="center" fo:line-height="100%" fo:margin-bottom="0cm"/>
    </style:style>
    <style:style style:name="T284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5" style:family="paragraph" style:parent-style-name="Normal">
      <style:paragraph-properties fo:text-align="center" fo:line-height="100%" fo:margin-bottom="0cm"/>
    </style:style>
    <style:style style:name="T285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6" style:family="paragraph" style:parent-style-name="Normal">
      <style:paragraph-properties fo:text-align="center" fo:line-height="100%" fo:margin-bottom="0cm"/>
    </style:style>
    <style:style style:name="T286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27" style:family="table-row">
      <style:table-row-properties style:min-row-height="0.529cm"/>
    </style:style>
    <style:style style:name="Cell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7" style:family="paragraph" style:parent-style-name="Normal">
      <style:paragraph-properties fo:line-height="100%" fo:margin-bottom="0cm"/>
    </style:style>
    <style:style style:name="T287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8" style:family="paragraph" style:parent-style-name="Normal">
      <style:paragraph-properties fo:line-height="100%" fo:margin-bottom="0cm"/>
    </style:style>
    <style:style style:name="T288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9" style:family="paragraph" style:parent-style-name="Normal">
      <style:paragraph-properties fo:line-height="100%" fo:margin-bottom="0cm"/>
    </style:style>
    <style:style style:name="T289_1" style:family="text">
      <style:text-properties fo:font-style="italic" style:font-style-asian="italic" style:font-style-complex="italic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89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290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291" style:family="paragraph" style:parent-style-name="Normal">
      <style:paragraph-properties fo:line-height="100%" fo:margin-bottom="0cm"/>
    </style:style>
    <style:style style:name="T291_1" style:family="text">
      <style:text-properties fo:font-style="italic" style:font-style-asian="italic" style:font-style-complex="italic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91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Row28" style:family="table-row">
      <style:table-row-properties style:min-row-height="0.529cm"/>
    </style:style>
    <style:style style:name="Cell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2" style:family="paragraph" style:parent-style-name="Normal">
      <style:paragraph-properties fo:line-height="100%" fo:margin-bottom="0cm"/>
    </style:style>
    <style:style style:name="T292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3" style:family="paragraph" style:parent-style-name="Normal">
      <style:paragraph-properties fo:line-height="100%" fo:margin-bottom="0cm"/>
    </style:style>
    <style:style style:name="T293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4" style:family="paragraph" style:parent-style-name="Normal">
      <style:paragraph-properties fo:line-height="100%" fo:margin-bottom="0cm"/>
    </style:style>
    <style:style style:name="T294_1" style:family="text">
      <style:text-properties fo:font-style="italic" style:font-style-asian="italic" style:font-style-complex="italic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94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295" style:family="paragraph" style:parent-style-name="Normal">
      <style:paragraph-properties fo:line-height="100%" fo:margin-bottom="0cm"/>
    </style:style>
    <style:style style:name="T295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296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297" style:family="paragraph" style:parent-style-name="Normal">
      <style:paragraph-properties fo:line-height="100%" fo:margin-bottom="0cm"/>
    </style:style>
    <style:style style:name="T297_1" style:family="text">
      <style:text-properties fo:font-style="italic" style:font-style-asian="italic" style:font-style-complex="italic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97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Row29" style:family="table-row">
      <style:table-row-properties style:min-row-height="0.529cm"/>
    </style:style>
    <style:style style:name="Cell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8" style:family="paragraph" style:parent-style-name="Normal">
      <style:paragraph-properties fo:line-height="100%" fo:margin-bottom="0cm"/>
    </style:style>
    <style:style style:name="T298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9" style:family="paragraph" style:parent-style-name="Normal">
      <style:paragraph-properties fo:line-height="100%" fo:margin-bottom="0cm"/>
    </style:style>
    <style:style style:name="T299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0" style:family="paragraph" style:parent-style-name="Normal">
      <style:paragraph-properties fo:line-height="100%" fo:margin-bottom="0cm"/>
    </style:style>
    <style:style style:name="T300_1" style:family="text">
      <style:text-properties fo:font-style="italic" style:font-style-asian="italic" style:font-style-complex="italic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00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301" style:family="paragraph" style:parent-style-name="Normal">
      <style:paragraph-properties fo:line-height="100%" fo:margin-bottom="0cm"/>
    </style:style>
    <style:style style:name="T301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01_2" style:family="text">
      <style:text-properties style:font-name="Arial" fo:font-size="12pt" style:font-name-asian="Times New Roman" style:font-size-asian="12pt" style:font-name-complex="Times New Roman" style:font-size-complex="12pt" fo:language="en" fo:language-asian="en" fo:language-complex="ar" fo:country="GB" fo:country-asian="GB" fo:country-complex="SA"/>
    </style:style>
    <style:style style:name="T301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302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303" style:family="paragraph" style:parent-style-name="Normal">
      <style:paragraph-properties fo:line-height="100%" fo:margin-bottom="0cm"/>
    </style:style>
    <style:style style:name="T303_1" style:family="text">
      <style:text-properties fo:font-style="italic" style:font-style-asian="italic" style:font-style-complex="italic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03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Row30" style:family="table-row">
      <style:table-row-properties style:min-row-height="0.529cm"/>
    </style:style>
    <style:style style:name="Cell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4" style:family="paragraph" style:parent-style-name="Normal">
      <style:paragraph-properties fo:line-height="100%" fo:margin-bottom="0cm"/>
    </style:style>
    <style:style style:name="T304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5" style:family="paragraph" style:parent-style-name="Normal">
      <style:paragraph-properties fo:line-height="100%" fo:margin-bottom="0cm"/>
    </style:style>
    <style:style style:name="T305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6" style:family="paragraph" style:parent-style-name="Normal">
      <style:paragraph-properties fo:line-height="100%" fo:margin-bottom="0cm"/>
    </style:style>
    <style:style style:name="T306_1" style:family="text">
      <style:text-properties fo:font-style="italic" style:font-style-asian="italic" style:font-style-complex="italic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06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307" style:family="paragraph" style:parent-style-name="Normal">
      <style:paragraph-properties fo:line-height="100%" fo:margin-bottom="0cm"/>
    </style:style>
    <style:style style:name="T307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308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309" style:family="paragraph" style:parent-style-name="Normal">
      <style:paragraph-properties fo:line-height="100%" fo:margin-bottom="0cm"/>
    </style:style>
    <style:style style:name="T309_1" style:family="text">
      <style:text-properties fo:font-style="italic" style:font-style-asian="italic" style:font-style-complex="italic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09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310" style:family="paragraph" style:parent-style-name="Normal"/>
    <style:style style:name="T310_1" style:family="text">
      <style:text-properties fo:font-style="italic" style:font-style-asian="italic" style:font-style-complex="italic" fo:font-size="10pt" style:font-size-asian="10pt" style:font-size-complex="10pt"/>
    </style:style>
    <style:style style:name="T310_2" style:family="text">
      <style:text-properties fo:font-style="italic" style:font-style-asian="italic" style:font-style-complex="italic" fo:font-size="10pt" style:font-size-asian="10pt" style:font-size-complex="10pt"/>
    </style:style>
    <style:style style:name="T310_3" style:family="text">
      <style:text-properties fo:font-style="italic" style:font-style-asian="italic" style:font-style-complex="italic" fo:font-size="10pt" style:font-size-asian="10pt" style:font-size-complex="10pt"/>
    </style:style>
    <style:style style:name="P311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312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313" style:family="paragraph" style:parent-style-name="Normal">
      <style:paragraph-properties fo:text-align="justify"/>
    </style:style>
    <style:style style:name="T313_1" style:family="text">
      <style:text-properties fo:font-size="11pt" style:font-size-asian="11pt" style:font-size-complex="11pt" fo:font-weight="bold" style:font-weight-asian="bold" style:font-weight-complex="bold"/>
    </style:style>
    <style:style style:name="T313_2" style:family="text">
      <style:text-properties fo:font-size="11pt" style:font-size-asian="11pt" style:font-size-complex="11pt" fo:font-weight="bold" style:font-weight-asian="bold" style:font-weight-complex="bold"/>
    </style:style>
    <style:style style:name="T313_3" style:family="text">
      <style:text-properties fo:font-size="11pt" style:font-size-asian="11pt" style:font-size-complex="11pt" fo:font-weight="bold" style:font-weight-asian="bold" style:font-weight-complex="bold"/>
    </style:style>
    <style:style style:name="P314" style:family="paragraph" style:parent-style-name="Normal">
      <style:paragraph-properties fo:text-align="justify"/>
      <style:text-properties fo:font-size="11pt" style:font-size-asian="11pt" style:font-size-complex="11pt" fo:font-weight="bold" style:font-weight-asian="bold" style:font-weight-complex="bold"/>
    </style:style>
    <style:style style:name="P315" style:family="paragraph" style:parent-style-name="Normal"/>
    <style:style style:name="T315_1" style:family="text">
      <style:text-properties fo:font-size="10pt" style:font-size-asian="10pt" style:font-name-complex="Arial" style:font-size-complex="10pt"/>
    </style:style>
    <style:style style:name="P316" style:family="paragraph" style:parent-style-name="Normal">
      <style:text-properties fo:font-size="10pt" style:font-size-asian="10pt" style:font-name-complex="Arial" style:font-size-complex="10pt"/>
    </style:style>
    <style:style style:name="P317" style:family="paragraph" style:parent-style-name="Normal"/>
    <style:style style:name="T317_1" style:family="text">
      <style:text-properties fo:font-size="10pt" style:font-size-asian="10pt" style:font-name-complex="Arial" style:font-size-complex="10pt"/>
    </style:style>
    <style:style style:name="T317_2" style:family="text">
      <style:text-properties fo:font-size="10pt" style:font-size-asian="10pt" style:font-name-complex="Arial" style:font-size-complex="10pt"/>
    </style:style>
    <style:style style:name="T317_3" style:family="text">
      <style:text-properties fo:font-size="10pt" style:font-size-asian="10pt" style:font-name-complex="Arial" style:font-size-complex="10pt"/>
    </style:style>
    <style:style style:name="T317_4" style:family="text">
      <style:text-properties fo:color="#000000" fo:font-size="10pt" style:font-name-asian="Arial" style:font-size-asian="10pt" style:font-name-complex="Arial" style:font-size-complex="10pt"/>
    </style:style>
    <style:style style:name="T317_5" style:family="text">
      <style:text-properties fo:color="#000000" fo:font-size="10pt" style:font-name-asian="Arial" style:font-size-asian="10pt" style:font-name-complex="Arial" style:font-size-complex="10pt"/>
    </style:style>
    <style:style style:name="P318" style:family="paragraph" style:parent-style-name="Normal">
      <style:text-properties fo:color="#000000" fo:font-size="10pt" style:font-name-asian="Arial" style:font-size-asian="10pt" style:font-name-complex="Arial" style:font-size-complex="10pt"/>
    </style:style>
    <style:style style:name="P319" style:family="paragraph" style:parent-style-name="Normal"/>
    <style:style style:name="T319_1" style:family="text">
      <style:text-properties fo:color="#000000" fo:font-size="10pt" style:font-name-asian="Arial" style:font-size-asian="10pt" style:font-name-complex="Arial" style:font-size-complex="10pt"/>
    </style:style>
    <style:style style:name="T319_2" style:family="text">
      <style:text-properties fo:color="#000000" fo:font-size="10pt" style:font-name-asian="Arial" style:font-size-asian="10pt" style:font-name-complex="Arial" style:font-size-complex="10pt"/>
    </style:style>
    <style:style style:name="T319_3" style:family="text">
      <style:text-properties fo:color="#000000" fo:font-size="10pt" style:font-name-asian="Arial" style:font-size-asian="10pt" style:font-name-complex="Arial" style:font-size-complex="10pt"/>
    </style:style>
    <style:style style:name="P320" style:family="paragraph" style:parent-style-name="Normal">
      <style:text-properties fo:color="#000000" fo:font-size="10pt" style:font-name-asian="Arial" style:font-size-asian="10pt" style:font-name-complex="Arial" style:font-size-complex="10pt"/>
    </style:style>
    <style:style style:name="Table8" style:family="table">
      <style:table-properties table:align="left" style:width="16.163cm" fo:margin-left="-0.259cm"/>
    </style:style>
    <style:style style:name="Column28" style:family="table-column">
      <style:table-column-properties style:column-width="2.976cm"/>
    </style:style>
    <style:style style:name="Column29" style:family="table-column">
      <style:table-column-properties style:column-width="1.053cm"/>
    </style:style>
    <style:style style:name="Column30" style:family="table-column">
      <style:table-column-properties style:column-width="1.635cm"/>
    </style:style>
    <style:style style:name="Column31" style:family="table-column">
      <style:table-column-properties style:column-width="5.667cm"/>
    </style:style>
    <style:style style:name="Column32" style:family="table-column">
      <style:table-column-properties style:column-width="4.831cm"/>
    </style:style>
    <style:style style:name="Row31" style:family="table-row">
      <style:table-row-properties style:min-row-height="0.863cm"/>
    </style:style>
    <style:style style:name="Cell95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1" style:family="paragraph" style:parent-style-name="Normal">
      <style:paragraph-properties fo:line-height="100%" fo:margin-bottom="0cm"/>
    </style:style>
    <style:style style:name="T321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96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2" style:family="paragraph" style:parent-style-name="Normal">
      <style:paragraph-properties fo:line-height="100%" fo:margin-bottom="0cm"/>
    </style:style>
    <style:style style:name="T322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Row32" style:family="table-row">
      <style:table-row-properties style:min-row-height="0.612cm"/>
    </style:style>
    <style:style style:name="Cell97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3" style:family="paragraph" style:parent-style-name="Normal">
      <style:paragraph-properties fo:line-height="100%" fo:margin-bottom="0cm"/>
    </style:style>
    <style:style style:name="T323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4" style:family="paragraph" style:parent-style-name="Normal">
      <style:paragraph-properties fo:line-height="100%" fo:margin-bottom="0cm"/>
    </style:style>
    <style:style style:name="T324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99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5" style:family="paragraph" style:parent-style-name="Normal">
      <style:paragraph-properties fo:line-height="100%" fo:margin-bottom="0cm"/>
    </style:style>
    <style:style style:name="T325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6" style:family="paragraph" style:parent-style-name="Normal">
      <style:paragraph-properties fo:line-height="100%" fo:margin-bottom="0cm"/>
    </style:style>
    <style:style style:name="T326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33" style:family="table-row">
      <style:table-row-properties style:min-row-height="0.609cm"/>
    </style:style>
    <style:style style:name="Cell101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7" style:family="paragraph" style:parent-style-name="Normal">
      <style:paragraph-properties fo:line-height="100%" fo:margin-bottom="0cm"/>
    </style:style>
    <style:style style:name="T327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8" style:family="paragraph" style:parent-style-name="Normal">
      <style:paragraph-properties fo:line-height="100%" fo:margin-bottom="0cm"/>
    </style:style>
    <style:style style:name="T328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28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03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9" style:family="paragraph" style:parent-style-name="Normal">
      <style:paragraph-properties fo:line-height="100%" fo:margin-bottom="0cm"/>
    </style:style>
    <style:style style:name="T329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0" style:family="paragraph" style:parent-style-name="Normal">
      <style:paragraph-properties fo:line-height="100%" fo:margin-bottom="0cm"/>
    </style:style>
    <style:style style:name="T330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331" style:family="paragraph" style:parent-style-name="Normal">
      <style:text-properties fo:font-weight="bold" style:font-weight-asian="bold" style:font-weight-complex="bold"/>
    </style:style>
    <style:style style:name="P332" style:family="paragraph" style:parent-style-name="Normal"/>
    <style:style style:name="T332_1" style:family="text">
      <style:text-properties fo:font-size="10pt" style:font-size-asian="10pt" style:font-size-complex="10pt" fo:font-weight="bold" style:font-weight-asian="bold" style:font-weight-complex="bold"/>
    </style:style>
    <style:style style:name="P333" style:family="paragraph" style:parent-style-name="Normal"/>
    <style:style style:name="T333_1" style:family="text">
      <style:text-properties fo:font-size="10pt" style:font-size-asian="10pt" style:font-size-complex="10pt"/>
    </style:style>
    <style:style style:name="T333_2" style:family="text">
      <style:text-properties fo:font-size="10pt" style:font-size-asian="10pt" style:font-size-complex="10pt"/>
    </style:style>
    <style:style style:name="T333_3" style:family="text">
      <style:text-properties fo:font-size="10pt" style:font-size-asian="10pt" style:font-size-complex="10pt"/>
    </style:style>
    <style:style style:name="T333_4" style:family="text">
      <style:text-properties fo:font-size="10pt" style:font-size-asian="10pt" style:font-size-complex="10pt"/>
    </style:style>
    <style:style style:name="T333_5" style:family="text">
      <style:text-properties fo:font-size="10pt" style:font-size-asian="10pt" style:font-size-complex="10pt"/>
    </style:style>
    <style:style style:name="T333_6" style:family="text">
      <style:text-properties fo:font-size="10pt" style:font-size-asian="10pt" style:font-size-complex="10pt"/>
    </style:style>
    <style:style style:name="T333_7" style:family="text">
      <style:text-properties fo:font-size="10pt" style:font-size-asian="10pt" style:font-size-complex="10pt"/>
    </style:style>
    <style:style style:name="P334" style:family="paragraph" style:parent-style-name="Normal">
      <style:text-properties fo:font-weight="bold" style:font-weight-asian="bold" style:font-weight-complex="bold"/>
    </style:style>
    <style:style style:name="Table9" style:family="table">
      <style:table-properties table:align="left" style:width="15.903cm" fo:margin-left="0cm"/>
    </style:style>
    <style:style style:name="Column33" style:family="table-column">
      <style:table-column-properties style:column-width="4.768cm"/>
    </style:style>
    <style:style style:name="Column34" style:family="table-column">
      <style:table-column-properties style:column-width="6.092cm"/>
    </style:style>
    <style:style style:name="Column35" style:family="table-column">
      <style:table-column-properties style:column-width="5.043cm"/>
    </style:style>
    <style:style style:name="Row34" style:family="table-row">
      <style:table-row-properties style:min-row-height="0.482cm"/>
    </style:style>
    <style:style style:name="Cell105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5" style:family="paragraph" style:parent-style-name="Normal">
      <style:paragraph-properties fo:line-height="100%" fo:margin-bottom="0cm"/>
    </style:style>
    <style:style style:name="T335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0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6" style:family="paragraph" style:parent-style-name="Normal">
      <style:paragraph-properties fo:line-height="100%" fo:margin-bottom="0cm"/>
    </style:style>
    <style:style style:name="T336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36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36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36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36_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07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7" style:family="paragraph" style:parent-style-name="Normal">
      <style:paragraph-properties fo:line-height="100%" fo:margin-bottom="0cm"/>
    </style:style>
    <style:style style:name="T337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35" style:family="table-row">
      <style:table-row-properties style:min-row-height="0.529cm"/>
    </style:style>
    <style:style style:name="Cell1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8" style:family="paragraph" style:parent-style-name="Normal">
      <style:paragraph-properties fo:line-height="100%" fo:margin-bottom="0cm"/>
    </style:style>
    <style:style style:name="T338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38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38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38_4" style:family="text"/>
    <style:style style:name="T338_5" style:family="text" style:parent-style-name="Internet_20_link">
      <style:text-properties fo:color="#0563c1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 style:text-underline-style="solid" style:text-underline-color="font-color"/>
    </style:style>
    <style:style style:name="T338_6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38_7" style:family="text" style:parent-style-name="Normal">
      <style:text-properties fo:font-size="10pt" style:font-size-asian="10pt" style:font-size-complex="10pt" fo:font-weight="bold" style:font-weight-asian="bold" style:font-weight-complex="bold"/>
    </style:style>
    <style:style style:name="P339" style:family="paragraph" style:parent-style-name="Footnote_20_text"/>
    <style:style style:name="T339_1" style:family="text"/>
    <style:style style:name="T339_2" style:family="text"/>
    <style:style style:name="T339_3" style:family="text"/>
    <style:style style:name="T339_4" style:family="text"/>
    <style:style style:name="Cell1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0" style:family="paragraph" style:parent-style-name="Normal">
      <style:paragraph-properties fo:line-height="100%" fo:margin-bottom="0cm"/>
    </style:style>
    <style:style style:name="T340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40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40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1" style:family="paragraph" style:parent-style-name="Normal">
      <style:paragraph-properties fo:line-height="100%" fo:margin-bottom="0cm"/>
    </style:style>
    <style:style style:name="T341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342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Row36" style:family="table-row">
      <style:table-row-properties style:min-row-height="0.529cm"/>
    </style:style>
    <style:style style:name="Cell1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3" style:family="paragraph" style:parent-style-name="Normal">
      <style:paragraph-properties fo:line-height="100%" fo:margin-bottom="0cm"/>
    </style:style>
    <style:style style:name="T343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43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43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4" style:family="paragraph" style:parent-style-name="Normal">
      <style:paragraph-properties fo:line-height="100%" fo:margin-bottom="0cm"/>
    </style:style>
    <style:style style:name="T344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44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44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5" style:family="paragraph" style:parent-style-name="Normal">
      <style:paragraph-properties fo:line-height="100%" fo:margin-bottom="0cm"/>
    </style:style>
    <style:style style:name="T345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346" style:family="paragraph" style:parent-style-name="Normal">
      <style:text-properties fo:font-size="10pt" style:font-size-asian="10pt" style:font-size-complex="10pt"/>
    </style:style>
    <style:style style:name="P347" style:family="paragraph" style:parent-style-name="Normal">
      <style:paragraph-properties fo:text-align="justify"/>
    </style:style>
    <style:style style:name="T347_1" style:family="text">
      <style:text-properties fo:font-size="10pt" style:font-size-asian="10pt" style:font-name-complex="Arial" style:font-size-complex="10pt" style:text-underline-style="solid" style:text-underline-color="font-color"/>
    </style:style>
    <style:style style:name="P348" style:family="paragraph" style:parent-style-name="Normal">
      <style:text-properties fo:font-size="10pt" style:font-size-asian="10pt" style:font-size-complex="10pt"/>
    </style:style>
    <style:style style:name="P349" style:family="paragraph" style:parent-style-name="Normal">
      <style:paragraph-properties fo:text-align="justify"/>
    </style:style>
    <style:style style:name="T349_1" style:family="text">
      <style:text-properties fo:font-size="10pt" style:font-size-asian="10pt" style:font-name-complex="Arial" style:font-size-complex="10pt"/>
    </style:style>
    <style:style style:name="T349_2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349_3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349_4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349_5" style:family="text">
      <style:text-properties fo:font-size="10pt" style:font-size-asian="10pt" style:font-name-complex="Arial" style:font-size-complex="10pt"/>
    </style:style>
    <style:style style:name="P350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351" style:family="paragraph" style:parent-style-name="Normal">
      <style:paragraph-properties fo:text-align="justify"/>
    </style:style>
    <style:style style:name="T351_1" style:family="text">
      <style:text-properties fo:font-size="10pt" style:font-size-asian="10pt" style:font-name-complex="Arial" style:font-size-complex="10pt"/>
    </style:style>
    <style:style style:name="T351_2" style:family="text">
      <style:text-properties fo:color="#000000" fo:font-size="10pt" style:font-name-asian="Arial" style:font-size-asian="10pt" style:font-name-complex="Arial" style:font-size-complex="10pt"/>
    </style:style>
    <style:style style:name="T351_3" style:family="text">
      <style:text-properties fo:font-size="10pt" style:font-size-asian="10pt" style:font-name-complex="Arial" style:font-size-complex="10pt"/>
    </style:style>
    <style:style style:name="T351_4" style:family="text">
      <style:text-properties fo:color="#0b0c0c" fo:font-size="10pt" style:font-name-asian="Arial" style:font-size-asian="10pt" style:font-name-complex="Arial" style:font-size-complex="10pt"/>
    </style:style>
    <style:style style:name="P352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353" style:family="paragraph" style:parent-style-name="Normal">
      <style:paragraph-properties fo:text-align="justify"/>
    </style:style>
    <style:style style:name="T353_1" style:family="text">
      <style:text-properties fo:font-size="10pt" style:font-size-asian="10pt" style:font-name-complex="Arial" style:font-size-complex="10pt"/>
    </style:style>
    <style:style style:name="T353_2" style:family="text">
      <style:text-properties fo:font-size="10pt" style:font-size-asian="10pt" style:font-name-complex="Arial" style:font-size-complex="10pt"/>
    </style:style>
    <style:style style:name="T353_3" style:family="text">
      <style:text-properties fo:font-size="10pt" style:font-size-asian="10pt" style:font-name-complex="Arial" style:font-size-complex="10pt"/>
    </style:style>
    <style:style style:name="T353_4" style:family="text">
      <style:text-properties fo:font-size="10pt" style:font-size-asian="10pt" style:font-name-complex="Arial" style:font-size-complex="10pt"/>
    </style:style>
    <style:style style:name="T353_5" style:family="text">
      <style:text-properties fo:font-size="10pt" style:font-size-asian="10pt" style:font-name-complex="Arial" style:font-size-complex="10pt"/>
    </style:style>
    <style:style style:name="T353_6" style:family="text">
      <style:text-properties fo:font-size="10pt" style:font-size-asian="10pt" style:font-name-complex="Arial" style:font-size-complex="10pt"/>
    </style:style>
    <style:style style:name="T353_7" style:family="text">
      <style:text-properties fo:font-size="10pt" style:font-size-asian="10pt" style:font-name-complex="Arial" style:font-size-complex="10pt"/>
    </style:style>
    <style:style style:name="T353_8" style:family="text">
      <style:text-properties fo:font-size="10pt" style:font-size-asian="10pt" style:font-name-complex="Arial" style:font-size-complex="10pt"/>
    </style:style>
    <style:style style:name="T353_9" style:family="text">
      <style:text-properties fo:font-size="10pt" style:font-size-asian="10pt" style:font-name-complex="Arial" style:font-size-complex="10pt"/>
    </style:style>
    <style:style style:name="T353_10" style:family="text">
      <style:text-properties fo:font-size="10pt" style:font-size-asian="10pt" style:font-name-complex="Arial" style:font-size-complex="10pt"/>
    </style:style>
    <style:style style:name="T353_11" style:family="text">
      <style:text-properties fo:font-size="10pt" style:font-size-asian="10pt" style:font-name-complex="Arial" style:font-size-complex="10pt"/>
    </style:style>
    <style:style style:name="T353_12" style:family="text">
      <style:text-properties fo:font-size="10pt" style:font-size-asian="10pt" style:font-name-complex="Arial" style:font-size-complex="10pt"/>
    </style:style>
    <style:style style:name="T353_13" style:family="text">
      <style:text-properties fo:font-size="10pt" style:font-size-asian="10pt" style:font-name-complex="Arial" style:font-size-complex="10pt"/>
    </style:style>
    <style:style style:name="T353_14" style:family="text">
      <style:text-properties fo:font-size="10pt" style:font-size-asian="10pt" style:font-name-complex="Arial" style:font-size-complex="10pt"/>
    </style:style>
    <style:style style:name="T353_15" style:family="text">
      <style:text-properties fo:font-size="10pt" style:font-size-asian="10pt" style:font-name-complex="Arial" style:font-size-complex="10pt"/>
    </style:style>
    <style:style style:name="T353_16" style:family="text">
      <style:text-properties fo:font-size="10pt" style:font-size-asian="10pt" style:font-name-complex="Arial" style:font-size-complex="10pt"/>
    </style:style>
    <style:style style:name="T353_17" style:family="text">
      <style:text-properties fo:font-size="10pt" style:font-size-asian="10pt" style:font-name-complex="Arial" style:font-size-complex="10pt"/>
    </style:style>
    <style:style style:name="T353_18" style:family="text">
      <style:text-properties fo:font-size="10pt" style:font-size-asian="10pt" style:font-name-complex="Arial" style:font-size-complex="10pt"/>
    </style:style>
    <style:style style:name="T353_19" style:family="text">
      <style:text-properties fo:font-size="10pt" style:font-size-asian="10pt" style:font-name-complex="Arial" style:font-size-complex="10pt"/>
    </style:style>
    <style:style style:name="T353_20" style:family="text">
      <style:text-properties fo:font-size="10pt" style:font-size-asian="10pt" style:font-name-complex="Arial" style:font-size-complex="10pt"/>
    </style:style>
    <style:style style:name="P354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355" style:family="paragraph" style:parent-style-name="Normal">
      <style:paragraph-properties fo:text-align="justify"/>
    </style:style>
    <style:style style:name="T355_1" style:family="text">
      <style:text-properties fo:font-size="10pt" style:font-size-asian="10pt" style:font-name-complex="Arial" style:font-size-complex="10pt" style:text-underline-style="solid" style:text-underline-color="font-color"/>
    </style:style>
    <style:style style:name="P356" style:family="paragraph" style:parent-style-name="Normal">
      <style:paragraph-properties fo:text-align="justify"/>
    </style:style>
    <style:style style:name="T356_1" style:family="text">
      <style:text-properties fo:font-size="10pt" style:font-size-asian="10pt" style:font-name-complex="Arial" style:font-size-complex="10pt"/>
    </style:style>
    <style:style style:name="T356_2" style:family="text">
      <style:text-properties fo:font-size="10pt" style:font-size-asian="10pt" style:font-name-complex="Arial" style:font-size-complex="10pt"/>
    </style:style>
    <style:style style:name="T356_3" style:family="text">
      <style:text-properties fo:font-size="10pt" style:font-size-asian="10pt" style:font-name-complex="Arial" style:font-size-complex="10pt"/>
    </style:style>
    <style:style style:name="P357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358" style:family="paragraph" style:parent-style-name="Normal">
      <style:paragraph-properties fo:text-align="justify"/>
    </style:style>
    <style:style style:name="T358_1" style:family="text">
      <style:text-properties fo:font-size="10pt" style:font-size-asian="10pt" style:font-name-complex="Arial" style:font-size-complex="10pt"/>
    </style:style>
    <style:style style:name="T358_2" style:family="text">
      <style:text-properties fo:font-size="10pt" style:font-size-asian="10pt" style:font-name-complex="Arial" style:font-size-complex="10pt"/>
    </style:style>
    <style:style style:name="T358_3" style:family="text">
      <style:text-properties fo:font-size="10pt" style:font-size-asian="10pt" style:font-name-complex="Arial" style:font-size-complex="10pt"/>
    </style:style>
    <style:style style:name="P359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360" style:family="paragraph" style:parent-style-name="Normal">
      <style:paragraph-properties fo:text-align="justify"/>
    </style:style>
    <style:style style:name="T360_1" style:family="text">
      <style:text-properties fo:font-size="10pt" style:font-size-asian="10pt" style:font-name-complex="Arial" style:font-size-complex="10pt" style:text-underline-style="solid" style:text-underline-color="font-color"/>
    </style:style>
    <style:style style:name="P361" style:family="paragraph" style:parent-style-name="Normal">
      <style:paragraph-properties fo:text-align="justify"/>
    </style:style>
    <style:style style:name="T361_1" style:family="text">
      <style:text-properties fo:font-size="10pt" style:font-size-asian="10pt" style:font-name-complex="Arial" style:font-size-complex="10pt"/>
    </style:style>
    <style:style style:name="P362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363" style:family="paragraph" style:parent-style-name="Normal">
      <style:paragraph-properties fo:text-align="justify"/>
    </style:style>
    <style:style style:name="T363_1" style:family="text">
      <style:text-properties fo:font-size="10pt" style:font-size-asian="10pt" style:font-name-complex="Arial" style:font-size-complex="10pt"/>
    </style:style>
    <style:style style:name="T363_2" style:family="text">
      <style:text-properties fo:font-size="10pt" style:font-size-asian="10pt" style:font-name-complex="Arial" style:font-size-complex="10pt"/>
    </style:style>
    <style:style style:name="T363_3" style:family="text">
      <style:text-properties fo:font-size="10pt" style:font-size-asian="10pt" style:font-name-complex="Arial" style:font-size-complex="10pt"/>
    </style:style>
    <style:style style:name="T363_4" style:family="text">
      <style:text-properties fo:font-size="10pt" style:font-size-asian="10pt" style:font-name-complex="Arial" style:font-size-complex="10pt"/>
    </style:style>
    <style:style style:name="T363_5" style:family="text">
      <style:text-properties fo:font-size="10pt" style:font-size-asian="10pt" style:font-name-complex="Arial" style:font-size-complex="10pt"/>
    </style:style>
    <style:style style:name="T363_6" style:family="text">
      <style:text-properties fo:font-size="10pt" style:font-size-asian="10pt" style:font-name-complex="Arial" style:font-size-complex="10pt"/>
    </style:style>
    <style:style style:name="T363_7" style:family="text">
      <style:text-properties fo:font-size="10pt" style:font-size-asian="10pt" style:font-name-complex="Arial" style:font-size-complex="10pt"/>
    </style:style>
    <style:style style:name="T363_8" style:family="text">
      <style:text-properties fo:font-size="10pt" style:font-size-asian="10pt" style:font-name-complex="Arial" style:font-size-complex="10pt"/>
    </style:style>
    <style:style style:name="T363_9" style:family="text">
      <style:text-properties fo:font-size="10pt" style:font-size-asian="10pt" style:font-name-complex="Arial" style:font-size-complex="10pt"/>
    </style:style>
    <style:style style:name="T363_10" style:family="text">
      <style:text-properties fo:font-size="10pt" style:font-size-asian="10pt" style:font-name-complex="Arial" style:font-size-complex="10pt"/>
    </style:style>
    <style:style style:name="T363_11" style:family="text">
      <style:text-properties fo:font-size="10pt" style:font-size-asian="10pt" style:font-name-complex="Arial" style:font-size-complex="10pt"/>
    </style:style>
    <style:style style:name="T363_12" style:family="text">
      <style:text-properties fo:font-size="10pt" style:font-size-asian="10pt" style:font-name-complex="Arial" style:font-size-complex="10pt"/>
    </style:style>
    <style:style style:name="T363_13" style:family="text">
      <style:text-properties fo:font-size="10pt" style:font-size-asian="10pt" style:font-name-complex="Arial" style:font-size-complex="10pt"/>
    </style:style>
    <style:style style:name="T363_14" style:family="text">
      <style:text-properties fo:font-size="10pt" style:font-size-asian="10pt" style:font-name-complex="Arial" style:font-size-complex="10pt"/>
    </style:style>
    <style:style style:name="T363_15" style:family="text">
      <style:text-properties fo:font-size="10pt" style:font-size-asian="10pt" style:font-name-complex="Arial" style:font-size-complex="10pt"/>
    </style:style>
    <style:style style:name="T363_16" style:family="text">
      <style:text-properties fo:font-size="10pt" style:font-size-asian="10pt" style:font-name-complex="Arial" style:font-size-complex="10pt"/>
    </style:style>
    <style:style style:name="T363_17" style:family="text">
      <style:text-properties fo:font-size="10pt" style:font-size-asian="10pt" style:font-name-complex="Arial" style:font-size-complex="10pt"/>
    </style:style>
    <style:style style:name="T363_18" style:family="text">
      <style:text-properties fo:font-size="10pt" style:font-size-asian="10pt" style:font-name-complex="Arial" style:font-size-complex="10pt"/>
    </style:style>
    <style:style style:name="T363_19" style:family="text">
      <style:text-properties fo:font-size="10pt" style:font-size-asian="10pt" style:font-name-complex="Arial" style:font-size-complex="10pt"/>
    </style:style>
    <style:style style:name="T363_20" style:family="text">
      <style:text-properties fo:font-size="10pt" style:font-size-asian="10pt" style:font-name-complex="Arial" style:font-size-complex="10pt"/>
    </style:style>
    <style:style style:name="T363_21" style:family="text">
      <style:text-properties fo:font-size="10pt" style:font-size-asian="10pt" style:font-name-complex="Arial"/>
    </style:style>
    <style:style style:name="T363_22" style:family="text">
      <style:text-properties fo:font-size="10pt" style:font-size-asian="10pt" style:font-name-complex="Arial"/>
    </style:style>
    <style:style style:name="T363_23" style:family="text">
      <style:text-properties fo:font-size="10pt" style:font-size-asian="10pt" style:font-name-complex="Arial"/>
    </style:style>
    <style:style style:name="T363_24" style:family="text">
      <style:text-properties fo:font-size="10pt" style:font-size-asian="10pt" style:font-name-complex="Arial"/>
    </style:style>
    <style:style style:name="T363_25" style:family="text">
      <style:text-properties fo:font-size="10pt" style:font-size-asian="10pt" style:font-name-complex="Arial"/>
    </style:style>
    <style:style style:name="T363_26" style:family="text">
      <style:text-properties fo:font-size="10pt" style:font-size-asian="10pt" style:font-name-complex="Arial"/>
    </style:style>
    <style:style style:name="T363_27" style:family="text">
      <style:text-properties fo:font-size="10pt" style:font-size-asian="10pt" style:font-name-complex="Arial"/>
    </style:style>
    <style:style style:name="T363_28" style:family="text">
      <style:text-properties fo:font-size="10pt" style:font-size-asian="10pt" style:font-name-complex="Arial"/>
    </style:style>
    <style:style style:name="T363_29" style:family="text">
      <style:text-properties fo:font-size="10pt" style:font-size-asian="10pt" style:font-name-complex="Arial"/>
    </style:style>
    <style:style style:name="T363_30" style:family="text">
      <style:text-properties fo:font-size="10pt" style:font-size-asian="10pt" style:font-name-complex="Arial"/>
    </style:style>
    <style:style style:name="T363_31" style:family="text">
      <style:text-properties fo:font-size="10pt" style:font-size-asian="10pt" style:font-name-complex="Arial"/>
    </style:style>
    <style:style style:name="T363_32" style:family="text">
      <style:text-properties fo:font-size="10pt" style:font-size-asian="10pt" style:font-name-complex="Arial"/>
    </style:style>
    <style:style style:name="T363_33" style:family="text">
      <style:text-properties fo:font-size="10pt" style:font-size-asian="10pt" style:font-name-complex="Arial"/>
    </style:style>
    <style:style style:name="T363_34" style:family="text">
      <style:text-properties fo:font-size="10pt" style:font-size-asian="10pt" style:font-name-complex="Arial"/>
    </style:style>
    <style:style style:name="T363_35" style:family="text">
      <style:text-properties fo:font-size="10pt" style:font-size-asian="10pt" style:font-name-complex="Arial"/>
    </style:style>
    <style:style style:name="T363_36" style:family="text">
      <style:text-properties fo:font-size="10pt" style:font-size-asian="10pt" style:font-name-complex="Arial"/>
    </style:style>
    <style:style style:name="T363_37" style:family="text">
      <style:text-properties fo:font-size="10pt" style:font-size-asian="10pt" style:font-name-complex="Arial"/>
    </style:style>
    <style:style style:name="T363_38" style:family="text">
      <style:text-properties fo:font-size="10pt" style:font-size-asian="10pt" style:font-name-complex="Arial"/>
    </style:style>
    <style:style style:name="T363_39" style:family="text">
      <style:text-properties fo:font-size="10pt" style:font-size-asian="10pt" style:font-name-complex="Arial"/>
    </style:style>
    <style:style style:name="T363_40" style:family="text">
      <style:text-properties fo:font-size="10pt" style:font-size-asian="10pt" style:font-name-complex="Arial"/>
    </style:style>
    <style:style style:name="T363_41" style:family="text">
      <style:text-properties fo:font-size="10pt" style:font-size-asian="10pt" style:font-name-complex="Arial"/>
    </style:style>
    <style:style style:name="T363_42" style:family="text">
      <style:text-properties fo:font-size="10pt" style:font-size-asian="10pt" style:font-name-complex="Arial"/>
    </style:style>
    <style:style style:name="T363_43" style:family="text">
      <style:text-properties fo:font-size="10pt" style:font-size-asian="10pt" style:font-name-complex="Arial"/>
    </style:style>
    <style:style style:name="T363_44" style:family="text">
      <style:text-properties fo:font-size="10pt" style:font-size-asian="10pt" style:font-name-complex="Arial"/>
    </style:style>
    <style:style style:name="T363_45" style:family="text">
      <style:text-properties fo:font-size="10pt" style:font-size-asian="10pt" style:font-name-complex="Arial"/>
    </style:style>
    <style:style style:name="T363_46" style:family="text">
      <style:text-properties fo:font-size="10pt" style:font-size-asian="10pt" style:font-name-complex="Arial"/>
    </style:style>
    <style:style style:name="T363_47" style:family="text">
      <style:text-properties fo:font-size="10pt" style:font-size-asian="10pt" style:font-name-complex="Arial"/>
    </style:style>
    <style:style style:name="T363_48" style:family="text">
      <style:text-properties fo:font-size="10pt" style:font-size-asian="10pt" style:font-name-complex="Arial"/>
    </style:style>
    <style:style style:name="T363_49" style:family="text">
      <style:text-properties fo:font-size="10pt" style:font-size-asian="10pt" style:font-name-complex="Arial"/>
    </style:style>
    <style:style style:name="T363_50" style:family="text">
      <style:text-properties fo:font-size="10pt" style:font-size-asian="10pt" style:font-name-complex="Arial"/>
    </style:style>
    <style:style style:name="T363_51" style:family="text">
      <style:text-properties fo:font-size="10pt" style:font-size-asian="10pt" style:font-name-complex="Arial"/>
    </style:style>
    <style:style style:name="T363_52" style:family="text">
      <style:text-properties fo:font-size="10pt" style:font-size-asian="10pt" style:font-name-complex="Arial"/>
    </style:style>
    <style:style style:name="T363_53" style:family="text">
      <style:text-properties fo:font-size="10pt" style:font-size-asian="10pt" style:font-name-complex="Arial"/>
    </style:style>
    <style:style style:name="P364" style:family="paragraph" style:parent-style-name="Normal">
      <style:paragraph-properties fo:text-align="justify"/>
      <style:text-properties fo:font-size="10pt" style:font-size-asian="10pt" style:font-name-complex="Arial"/>
    </style:style>
    <style:style style:name="P365" style:family="paragraph" style:parent-style-name="Normal">
      <style:paragraph-properties fo:text-align="justify"/>
    </style:style>
    <style:style style:name="T365_1" style:family="text">
      <style:text-properties fo:font-size="10pt" style:font-size-asian="10pt" style:font-name-complex="Arial" style:font-size-complex="10pt"/>
    </style:style>
    <style:style style:name="T365_2" style:family="text">
      <style:text-properties fo:font-size="10pt" style:font-size-asian="10pt" style:font-name-complex="Arial" style:font-size-complex="10pt"/>
    </style:style>
    <style:style style:name="T365_3" style:family="text">
      <style:text-properties fo:font-size="10pt" style:font-size-asian="10pt" style:font-name-complex="Arial" style:font-size-complex="10pt"/>
    </style:style>
    <style:style style:name="T365_4" style:family="text">
      <style:text-properties fo:font-size="10pt" style:font-size-asian="10pt" style:font-name-complex="Arial" style:font-size-complex="10pt"/>
    </style:style>
    <style:style style:name="T365_5" style:family="text">
      <style:text-properties fo:font-size="10pt" style:font-size-asian="10pt" style:font-name-complex="Arial" style:font-size-complex="10pt"/>
    </style:style>
    <style:style style:name="P366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367" style:family="paragraph" style:parent-style-name="Normal">
      <style:paragraph-properties fo:text-align="justify"/>
    </style:style>
    <style:style style:name="T367_1" style:family="text">
      <style:text-properties fo:font-size="11pt" style:font-size-asian="11pt" style:font-size-complex="11pt" fo:font-weight="bold" style:font-weight-asian="bold" style:font-weight-complex="bold"/>
    </style:style>
    <style:style style:name="T367_2" style:family="text">
      <style:text-properties fo:font-size="11pt" style:font-size-asian="11pt" style:font-size-complex="11pt" fo:font-weight="bold" style:font-weight-asian="bold" style:font-weight-complex="bold"/>
    </style:style>
    <style:style style:name="T367_3" style:family="text">
      <style:text-properties fo:font-size="11pt" style:font-size-asian="11pt" style:font-size-complex="11pt" fo:font-weight="bold" style:font-weight-asian="bold" style:font-weight-complex="bold"/>
    </style:style>
    <style:style style:name="P368" style:family="paragraph" style:parent-style-name="Normal">
      <style:paragraph-properties fo:text-align="justify"/>
      <style:text-properties fo:font-size="11pt" style:font-size-asian="11pt" style:font-size-complex="11pt" fo:font-weight="bold" style:font-weight-asian="bold" style:font-weight-complex="bold"/>
    </style:style>
    <style:style style:name="P369" style:family="paragraph" style:parent-style-name="Normal"/>
    <style:style style:name="T369_1" style:family="text">
      <style:text-properties fo:font-size="10pt" style:font-size-asian="10pt" style:font-name-complex="Arial" style:font-size-complex="10pt"/>
    </style:style>
    <style:style style:name="T369_2" style:family="text">
      <style:text-properties fo:font-size="10pt" style:font-size-asian="10pt" style:font-name-complex="Arial" style:font-size-complex="10pt"/>
    </style:style>
    <style:style style:name="T369_3" style:family="text">
      <style:text-properties fo:font-size="10pt" style:font-size-asian="10pt" style:font-name-complex="Arial" style:font-size-complex="10pt"/>
    </style:style>
    <style:style style:name="T369_4" style:family="text">
      <style:text-properties fo:font-size="10pt" style:font-size-asian="10pt" style:font-name-complex="Arial" style:font-size-complex="10pt"/>
    </style:style>
    <style:style style:name="T369_5" style:family="text">
      <style:text-properties fo:font-size="10pt" style:font-size-asian="10pt" style:font-name-complex="Arial" style:font-size-complex="10pt"/>
    </style:style>
    <style:style style:name="T369_6" style:family="text">
      <style:text-properties fo:font-size="10pt" style:font-size-asian="10pt" style:font-name-complex="Arial" style:font-size-complex="10pt"/>
    </style:style>
    <style:style style:name="T369_7" style:family="text">
      <style:text-properties fo:font-size="10pt" style:font-size-asian="10pt" style:font-name-complex="Arial" style:font-size-complex="10pt"/>
    </style:style>
    <style:style style:name="P370" style:family="paragraph" style:parent-style-name="Normal">
      <style:text-properties fo:color="#000000" fo:font-size="10pt" style:font-name-asian="Arial" style:font-size-asian="10pt" style:font-name-complex="Arial" style:font-size-complex="10pt"/>
    </style:style>
    <style:style style:name="P371" style:family="paragraph" style:parent-style-name="Normal"/>
    <style:style style:name="T371_1" style:family="text">
      <style:text-properties fo:color="#000000" fo:font-size="10pt" style:font-name-asian="Arial" style:font-size-asian="10pt" style:font-name-complex="Arial" style:font-size-complex="10pt"/>
    </style:style>
    <style:style style:name="T371_2" style:family="text">
      <style:text-properties fo:font-style="italic" style:font-style-asian="italic" style:font-style-complex="italic" fo:font-size="10pt" style:font-size-asian="10pt" style:font-size-complex="10pt"/>
    </style:style>
    <style:style style:name="T371_3" style:family="text">
      <style:text-properties fo:font-size="10pt" style:font-size-asian="10pt" style:font-size-complex="10pt" fo:font-weight="bold" style:font-weight-asian="bold" style:font-weight-complex="bold"/>
    </style:style>
    <style:style style:name="T371_4" style:family="text">
      <style:text-properties fo:color="#000000" fo:font-size="10pt" style:font-name-asian="Arial" style:font-size-asian="10pt" style:font-name-complex="Arial" style:font-size-complex="10pt"/>
    </style:style>
    <style:style style:name="T371_5" style:family="text">
      <style:text-properties fo:color="#000000" fo:font-size="10pt" style:font-name-asian="Arial" style:font-size-asian="10pt" style:font-name-complex="Arial" style:font-size-complex="10pt"/>
    </style:style>
    <style:style style:name="T371_6" style:family="text">
      <style:text-properties fo:font-style="italic" style:font-style-asian="italic" style:font-style-complex="italic" fo:color="#000000" fo:font-size="10pt" style:font-name-asian="Arial" style:font-size-asian="10pt" style:font-name-complex="Arial" style:font-size-complex="10pt"/>
    </style:style>
    <style:style style:name="T371_7" style:family="text">
      <style:text-properties fo:color="#000000" fo:font-size="10pt" style:font-name-asian="Arial" style:font-size-asian="10pt" style:font-name-complex="Arial" style:font-size-complex="10pt"/>
    </style:style>
    <style:style style:name="T371_8" style:family="text">
      <style:text-properties fo:color="#000000" fo:font-size="10pt" style:font-name-asian="Arial" style:font-size-asian="10pt" style:font-name-complex="Arial" style:font-size-complex="10pt"/>
    </style:style>
    <style:style style:name="T371_9" style:family="text">
      <style:text-properties fo:color="#000000" fo:font-size="10pt" style:font-name-asian="Arial" style:font-size-asian="10pt" style:font-name-complex="Arial" style:font-size-complex="10pt"/>
    </style:style>
    <style:style style:name="P372" style:family="paragraph" style:parent-style-name="Normal">
      <style:text-properties fo:font-size="10pt" style:font-name-asian="Arial" style:font-size-asian="10pt" style:font-name-complex="Arial" style:font-size-complex="10pt"/>
    </style:style>
    <style:style style:name="P373" style:family="paragraph" style:parent-style-name="Normal">
      <style:text-properties fo:color="#000000" fo:font-size="10pt" style:font-name-asian="Arial" style:font-size-asian="10pt" style:font-name-complex="Arial" style:font-size-complex="10pt"/>
    </style:style>
    <style:style style:name="P374" style:family="paragraph" style:parent-style-name="Heading_20_2">
      <style:paragraph-properties fo:break-before="page" fo:background-color="#dbe5f1" fo:padding-top="0.035cm" fo:border-top="#000000 0.018cm solid" fo:margin-top="0cm" fo:padding-bottom="0cm" fo:border-bottom="#000000 0.018cm solid" fo:padding-left="0.141cm" fo:border-left="#000000 0.018cm solid" fo:padding-right="0.141cm" fo:border-right="#000000 0.018cm solid"/>
    </style:style>
    <style:style style:name="T374_1" style:family="text">
      <style:text-properties fo:font-style="normal" style:font-style-asian="normal"/>
    </style:style>
    <style:style style:name="P375" style:family="paragraph" style:parent-style-name="List_20_Paragraph">
      <style:paragraph-properties fo:margin-left="0cm"/>
      <style:text-properties fo:font-size="10pt" style:font-size-asian="10pt"/>
    </style:style>
    <style:style style:name="P376" style:family="paragraph" style:parent-style-name="List_20_Paragraph">
      <style:paragraph-properties fo:margin-left="0cm"/>
    </style:style>
    <style:style style:name="T376_1" style:family="text">
      <style:text-properties fo:font-size="10pt" style:font-size-asian="10pt"/>
    </style:style>
    <style:style style:name="T376_2" style:family="text">
      <style:text-properties fo:font-size="10pt" style:font-size-asian="10pt"/>
    </style:style>
    <style:style style:name="T376_3" style:family="text">
      <style:text-properties fo:font-size="10pt" style:font-size-asian="10pt"/>
    </style:style>
    <style:style style:name="P377" style:family="paragraph" style:parent-style-name="List_20_Paragraph"/>
    <style:style style:name="T377_1" style:family="text">
      <style:text-properties fo:font-size="10pt" style:font-size-asian="10pt"/>
    </style:style>
    <style:style style:name="P378" style:family="paragraph" style:parent-style-name="List_20_Paragraph"/>
    <style:style style:name="T378_1" style:family="text">
      <style:text-properties fo:font-size="10pt" style:font-size-asian="10pt"/>
    </style:style>
    <style:style style:name="P379" style:family="paragraph" style:parent-style-name="List_20_Paragraph"/>
    <style:style style:name="T379_1" style:family="text">
      <style:text-properties fo:font-size="10pt" style:font-size-asian="10pt"/>
    </style:style>
    <style:style style:name="P380" style:family="paragraph" style:parent-style-name="List_20_Paragraph"/>
    <style:style style:name="T380_1" style:family="text">
      <style:text-properties fo:font-size="10pt" style:font-size-asian="10pt"/>
    </style:style>
    <style:style style:name="P381" style:family="paragraph" style:parent-style-name="List_20_Paragraph"/>
    <style:style style:name="T381_1" style:family="text">
      <style:text-properties fo:font-size="10pt" style:font-size-asian="10pt"/>
    </style:style>
    <style:style style:name="P382" style:family="paragraph" style:parent-style-name="Normal"/>
    <style:style style:name="T382_1" style:family="text">
      <style:text-properties fo:font-size="10pt" style:font-name-asian="Arial" style:font-size-asian="10pt" style:font-name-complex="Arial" style:font-size-complex="10pt"/>
    </style:style>
    <style:style style:name="T382_2" style:family="text">
      <style:text-properties fo:font-size="10pt" style:font-name-asian="Arial" style:font-size-asian="10pt" style:font-name-complex="Arial" style:font-size-complex="10pt"/>
    </style:style>
    <style:style style:name="T382_3" style:family="text">
      <style:text-properties fo:font-size="10pt" style:font-name-asian="Arial" style:font-size-asian="10pt" style:font-name-complex="Arial" style:font-size-complex="10pt"/>
    </style:style>
    <style:style style:name="T382_4" style:family="text">
      <style:text-properties fo:font-size="10pt" style:font-name-asian="Arial" style:font-size-asian="10pt" style:font-name-complex="Arial" style:font-size-complex="10pt"/>
    </style:style>
    <style:style style:name="T382_5" style:family="text">
      <style:text-properties fo:font-size="10pt" style:font-name-asian="Arial" style:font-size-asian="10pt" style:font-name-complex="Arial" style:font-size-complex="10pt"/>
    </style:style>
    <style:style style:name="P383" style:family="paragraph" style:parent-style-name="Normal">
      <style:text-properties fo:color="#ff0000" fo:font-size="10pt" style:font-name-asian="Arial" style:font-size-asian="10pt" style:font-name-complex="Arial" style:font-size-complex="10pt"/>
    </style:style>
    <style:style style:name="P384" style:family="paragraph" style:parent-style-name="Normal"/>
    <style:style style:name="T384_1" style:family="text">
      <style:text-properties fo:font-size="11pt" style:font-size-asian="11pt" style:font-name-complex="Arial" style:font-size-complex="11pt" fo:font-weight="bold" style:font-weight-asian="bold"/>
    </style:style>
    <style:style style:name="P385" style:family="paragraph" style:parent-style-name="Normal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386" style:family="paragraph" style:parent-style-name="Normal"/>
    <style:style style:name="T386_1" style:family="text">
      <style:text-properties fo:font-size="10pt" style:font-size-asian="10pt" style:font-name-complex="Arial" style:font-size-complex="10pt"/>
    </style:style>
    <style:style style:name="T386_2" style:family="text">
      <style:text-properties fo:font-size="10pt" style:font-size-asian="10pt" style:font-name-complex="Arial" style:font-size-complex="10pt"/>
    </style:style>
    <style:style style:name="P387" style:family="paragraph" style:parent-style-name="List_20_Paragraph"/>
    <style:style style:name="T387_1" style:family="text">
      <style:text-properties fo:font-size="10pt" style:font-size-asian="10pt" style:font-name-complex="Arial"/>
    </style:style>
    <style:style style:name="T387_2" style:family="text">
      <style:text-properties fo:font-size="10pt" style:font-size-asian="10pt" style:font-name-complex="Arial"/>
    </style:style>
    <style:style style:name="T387_3" style:family="text">
      <style:text-properties fo:font-size="10pt" style:font-size-asian="10pt" style:font-name-complex="Arial"/>
    </style:style>
    <style:style style:name="T387_4" style:family="text">
      <style:text-properties fo:color="#000000" fo:font-size="10pt" style:font-name-asian="Arial" style:font-size-asian="10pt" style:font-name-complex="Arial"/>
    </style:style>
    <style:style style:name="T387_5" style:family="text">
      <style:text-properties fo:font-size="10pt" style:font-size-asian="10pt" style:font-name-complex="Arial"/>
    </style:style>
    <style:style style:name="T387_6" style:family="text">
      <style:text-properties fo:font-size="10pt" style:font-size-asian="10pt" style:font-name-complex="Arial"/>
    </style:style>
    <style:style style:name="T387_7" style:family="text">
      <style:text-properties fo:font-size="10pt" style:font-size-asian="10pt" style:font-name-complex="Arial"/>
    </style:style>
    <style:style style:name="T387_8" style:family="text">
      <style:text-properties fo:font-size="10pt" style:font-size-asian="10pt" style:font-name-complex="Arial"/>
    </style:style>
    <style:style style:name="T387_9" style:family="text">
      <style:text-properties fo:font-size="10pt" style:font-size-asian="10pt" style:font-name-complex="Arial"/>
    </style:style>
    <style:style style:name="P388" style:family="paragraph" style:parent-style-name="List_20_Paragraph">
      <style:text-properties fo:font-size="10pt" style:font-size-asian="10pt" style:font-name-complex="Arial"/>
    </style:style>
    <style:style style:name="T388_1" style:family="text">
      <style:text-properties fo:font-size="10pt" style:font-size-asian="10pt" style:font-name-complex="Arial"/>
    </style:style>
    <style:style style:name="P389" style:family="paragraph" style:parent-style-name="List_20_Paragraph">
      <style:text-properties fo:font-size="10pt" style:font-size-asian="10pt"/>
    </style:style>
    <style:style style:name="T389_1" style:family="text">
      <style:text-properties fo:font-size="10pt" style:font-size-asian="10pt" style:font-name-complex="Arial"/>
    </style:style>
    <style:style style:name="T389_2" style:family="text">
      <style:text-properties fo:font-size="10pt" style:font-size-asian="10pt" style:font-name-complex="Arial"/>
    </style:style>
    <style:style style:name="P390" style:family="paragraph" style:parent-style-name="List_20_Paragraph">
      <style:text-properties fo:font-size="10pt" style:font-size-asian="10pt"/>
    </style:style>
    <style:style style:name="T390_1" style:family="text">
      <style:text-properties fo:font-size="10pt" style:font-size-asian="10pt" style:font-name-complex="Arial"/>
    </style:style>
    <style:style style:name="T390_2" style:family="text">
      <style:text-properties fo:font-size="10pt" style:font-size-asian="10pt" style:font-name-complex="Arial"/>
    </style:style>
    <style:style style:name="T390_3" style:family="text">
      <style:text-properties fo:font-size="10pt" style:font-size-asian="10pt" style:font-name-complex="Arial"/>
    </style:style>
    <style:style style:name="T390_4" style:family="text">
      <style:text-properties fo:font-size="10pt" style:font-size-asian="10pt" style:font-name-complex="Arial"/>
    </style:style>
    <style:style style:name="T390_5" style:family="text">
      <style:text-properties fo:font-size="10pt" style:font-size-asian="10pt" style:font-name-complex="Arial"/>
    </style:style>
    <style:style style:name="T390_6" style:family="text">
      <style:text-properties fo:font-size="10pt" style:font-size-asian="10pt" style:font-name-complex="Arial"/>
    </style:style>
    <style:style style:name="T390_7" style:family="text">
      <style:text-properties fo:font-size="10pt" style:font-size-asian="10pt" style:font-name-complex="Arial"/>
    </style:style>
    <style:style style:name="T390_8" style:family="text">
      <style:text-properties fo:font-size="10pt" style:font-size-asian="10pt" style:font-name-complex="Arial"/>
    </style:style>
    <style:style style:name="T390_9" style:family="text">
      <style:text-properties fo:font-size="10pt" style:font-size-asian="10pt" style:font-name-complex="Arial"/>
    </style:style>
    <style:style style:name="T390_10" style:family="text">
      <style:text-properties fo:font-size="10pt" style:font-size-asian="10pt" style:font-name-complex="Arial"/>
    </style:style>
    <style:style style:name="T390_11" style:family="text">
      <style:text-properties fo:font-size="10pt" style:font-size-asian="10pt" style:font-name-complex="Arial"/>
    </style:style>
    <style:style style:name="T390_12" style:family="text">
      <style:text-properties fo:font-size="10pt" style:font-size-asian="10pt" style:font-name-complex="Arial"/>
    </style:style>
    <style:style style:name="T390_13" style:family="text">
      <style:text-properties fo:font-size="10pt" style:font-size-asian="10pt" style:font-name-complex="Arial"/>
    </style:style>
    <style:style style:name="T390_14" style:family="text">
      <style:text-properties fo:font-size="10pt" style:font-size-asian="10pt" style:font-name-complex="Arial"/>
    </style:style>
    <style:style style:name="T390_15" style:family="text">
      <style:text-properties fo:font-size="10pt" style:font-size-asian="10pt" style:font-name-complex="Arial"/>
    </style:style>
    <style:style style:name="T390_16" style:family="text">
      <style:text-properties fo:font-size="10pt" style:font-size-asian="10pt" style:font-name-complex="Arial"/>
    </style:style>
    <style:style style:name="T390_17" style:family="text">
      <style:text-properties fo:color="#000000" fo:font-size="10pt" style:font-name-asian="Arial" style:font-size-asian="10pt" style:font-name-complex="Arial"/>
    </style:style>
    <style:style style:name="T390_18" style:family="text">
      <style:text-properties fo:color="#000000" fo:font-size="10pt" style:font-name-asian="Arial" style:font-size-asian="10pt" style:font-name-complex="Arial"/>
    </style:style>
    <style:style style:name="T390_19" style:family="text">
      <style:text-properties fo:color="#000000" fo:font-size="10pt" style:font-name-asian="Arial" style:font-size-asian="10pt" style:font-name-complex="Arial"/>
    </style:style>
    <style:style style:name="T390_20" style:family="text">
      <style:text-properties fo:color="#000000" fo:font-size="10pt" style:font-name-asian="Arial" style:font-size-asian="10pt" style:font-name-complex="Arial"/>
    </style:style>
    <style:style style:name="T390_21" style:family="text">
      <style:text-properties fo:color="#000000" fo:font-size="10pt" style:font-name-asian="Arial" style:font-size-asian="10pt" style:font-name-complex="Arial"/>
    </style:style>
    <style:style style:name="P391" style:family="paragraph" style:parent-style-name="Normal"/>
    <style:style style:name="T391_1" style:family="text">
      <style:text-properties fo:font-size="10pt" style:font-size-asian="10pt" style:font-name-complex="Arial" style:font-size-complex="10pt"/>
    </style:style>
    <style:style style:name="T391_2" style:family="text">
      <style:text-properties fo:font-size="10pt" style:font-size-asian="10pt" style:font-name-complex="Arial" style:font-size-complex="10pt"/>
    </style:style>
    <style:style style:name="T391_3" style:family="text">
      <style:text-properties fo:font-size="10pt" style:font-size-asian="10pt" style:font-name-complex="Arial" style:font-size-complex="10pt"/>
    </style:style>
    <style:style style:name="P392" style:family="paragraph" style:parent-style-name="Normal">
      <style:text-properties fo:font-size="10pt" style:font-size-asian="10pt" style:font-name-complex="Arial" style:font-size-complex="10pt"/>
    </style:style>
    <style:style style:name="P393" style:family="paragraph" style:parent-style-name="Normal"/>
    <style:style style:name="T393_1" style:family="text">
      <style:text-properties fo:font-size="10pt" style:font-name-asian="Arial" style:font-size-asian="10pt" style:font-name-complex="Arial" style:font-size-complex="10pt"/>
    </style:style>
    <style:style style:name="T393_2" style:family="text">
      <style:text-properties fo:font-size="10pt" style:font-name-asian="Arial" style:font-size-asian="10pt" style:font-name-complex="Arial" style:font-size-complex="10pt"/>
    </style:style>
    <style:style style:name="T393_3" style:family="text">
      <style:text-properties fo:font-size="10pt" style:font-name-asian="Arial" style:font-size-asian="10pt" style:font-name-complex="Arial" style:font-size-complex="10pt"/>
    </style:style>
    <style:style style:name="P394" style:family="paragraph" style:parent-style-name="Normal">
      <style:text-properties fo:font-size="10pt" style:font-size-asian="10pt" style:font-name-complex="Arial" style:font-size-complex="10pt"/>
    </style:style>
    <style:style style:name="P395" style:family="paragraph" style:parent-style-name="Normal"/>
    <style:style style:name="T395_1" style:family="text">
      <style:text-properties fo:font-size="11pt" style:font-size-asian="11pt" style:font-name-complex="Arial" style:font-size-complex="11pt" fo:language="en" fo:language-asian="en" fo:country="US" fo:country-asian="GB" fo:font-weight="bold" style:font-weight-asian="bold" style:font-weight-complex="bold"/>
    </style:style>
    <style:style style:name="T395_2" style:family="text">
      <style:text-properties fo:font-size="11pt" style:font-size-asian="11pt" style:font-name-complex="Arial" style:font-size-complex="11pt" fo:language="en" fo:language-asian="en" fo:country="US" fo:country-asian="GB" fo:font-weight="bold" style:font-weight-asian="bold" style:font-weight-complex="bold"/>
    </style:style>
    <style:style style:name="T395_3" style:family="text">
      <style:text-properties fo:font-size="11pt" style:font-size-asian="11pt" style:font-name-complex="Arial" style:font-size-complex="11pt" fo:language="en" fo:language-asian="en" fo:country="US" fo:country-asian="GB" fo:font-weight="bold" style:font-weight-asian="bold" style:font-weight-complex="bold"/>
    </style:style>
    <style:style style:name="T395_4" style:family="text">
      <style:text-properties fo:font-size="11pt" style:font-size-asian="11pt" style:font-name-complex="Arial" style:font-size-complex="11pt" fo:language="en" fo:language-asian="en" fo:country="US" fo:country-asian="GB" fo:font-weight="bold" style:font-weight-asian="bold" style:font-weight-complex="bold"/>
    </style:style>
    <style:style style:name="P396" style:family="paragraph" style:parent-style-name="List_20_Paragraph">
      <style:text-properties fo:font-size="11pt" style:font-name-asian="Arial" style:font-size-asian="11pt" style:font-name-complex="Arial" style:font-size-complex="11pt" fo:language="en" fo:font-weight="bold" style:font-weight-asian="bold"/>
    </style:style>
    <style:style style:name="P397" style:family="paragraph" style:parent-style-name="List_20_Paragraph">
      <style:paragraph-properties fo:margin-left="0cm"/>
    </style:style>
    <style:style style:name="T397_1" style:family="text">
      <style:text-properties fo:font-size="10pt" style:font-name-asian="Arial" style:font-size-asian="10pt" style:font-name-complex="Arial" fo:language="en" fo:country="US"/>
    </style:style>
    <style:style style:name="T397_2" style:family="text">
      <style:text-properties fo:font-size="10pt" style:font-name-asian="Arial" style:font-size-asian="10pt" style:font-name-complex="Arial" fo:language="en" fo:country="US"/>
    </style:style>
    <style:style style:name="T397_3" style:family="text">
      <style:text-properties fo:font-size="10pt" style:font-name-asian="Arial" style:font-size-asian="10pt" style:font-name-complex="Arial" fo:language="en" fo:country="US"/>
    </style:style>
    <style:style style:name="T397_4" style:family="text">
      <style:text-properties fo:font-size="10pt" style:font-name-asian="Arial" style:font-size-asian="10pt" style:font-name-complex="Arial" fo:language="en" fo:country="US"/>
    </style:style>
    <style:style style:name="T397_5" style:family="text">
      <style:text-properties fo:font-size="10pt" style:font-name-asian="Arial" style:font-size-asian="10pt" style:font-name-complex="Arial" fo:language="en" fo:country="US"/>
    </style:style>
    <style:style style:name="T397_6" style:family="text">
      <style:text-properties fo:font-size="10pt" style:font-name-asian="Arial" style:font-size-asian="10pt" style:font-name-complex="Arial" fo:language="en" fo:country="US"/>
    </style:style>
    <style:style style:name="T397_7" style:family="text">
      <style:text-properties fo:font-size="10pt" style:font-name-asian="Arial" style:font-size-asian="10pt" style:font-name-complex="Arial" fo:language="en" fo:country="US"/>
    </style:style>
    <style:style style:name="T397_8" style:family="text">
      <style:text-properties fo:font-size="10pt" style:font-name-asian="Arial" style:font-size-asian="10pt" style:font-name-complex="Arial" fo:language="en" fo:country="US"/>
    </style:style>
    <style:style style:name="T397_9" style:family="text">
      <style:text-properties fo:font-size="10pt" style:font-name-asian="Arial" style:font-size-asian="10pt" style:font-name-complex="Arial" fo:language="en" fo:country="US"/>
    </style:style>
    <style:style style:name="T397_10" style:family="text">
      <style:text-properties fo:font-size="10pt" style:font-name-asian="Arial" style:font-size-asian="10pt" style:font-name-complex="Arial" fo:language="en" fo:country="US"/>
    </style:style>
    <style:style style:name="T397_11" style:family="text">
      <style:text-properties fo:font-size="10pt" style:font-name-asian="Arial" style:font-size-asian="10pt" style:font-name-complex="Arial" fo:language="en" fo:country="US"/>
    </style:style>
    <style:style style:name="T397_12" style:family="text">
      <style:text-properties fo:font-size="10pt" style:font-name-asian="Arial" style:font-size-asian="10pt" style:font-name-complex="Arial" fo:language="en" fo:country="US"/>
    </style:style>
    <style:style style:name="T397_13" style:family="text">
      <style:text-properties fo:font-size="10pt" style:font-name-asian="Arial" style:font-size-asian="10pt" style:font-name-complex="Arial" fo:language="en" fo:country="US"/>
    </style:style>
    <style:style style:name="T397_14" style:family="text">
      <style:text-properties fo:font-size="10pt" style:font-name-asian="Arial" style:font-size-asian="10pt" style:font-name-complex="Arial" fo:language="en" fo:country="US"/>
    </style:style>
    <style:style style:name="T397_15" style:family="text">
      <style:text-properties fo:font-size="10pt" style:font-name-asian="Arial" style:font-size-asian="10pt" style:font-name-complex="Arial" fo:language="en" fo:country="US"/>
    </style:style>
    <style:style style:name="T397_16" style:family="text">
      <style:text-properties fo:font-size="10pt" style:font-name-asian="Arial" style:font-size-asian="10pt" style:font-name-complex="Arial" fo:language="en" fo:country="US"/>
    </style:style>
    <style:style style:name="T397_17" style:family="text">
      <style:text-properties fo:font-size="10pt" style:font-name-asian="Arial" style:font-size-asian="10pt" style:font-name-complex="Arial" fo:language="en" fo:country="US"/>
    </style:style>
    <style:style style:name="P398" style:family="paragraph" style:parent-style-name="List_20_Paragraph">
      <style:paragraph-properties fo:margin-left="0cm"/>
      <style:text-properties fo:font-size="10pt" style:font-name-asian="Arial" style:font-size-asian="10pt" style:font-name-complex="Arial" fo:language="en" fo:country="US"/>
    </style:style>
    <style:style style:name="P399" style:family="paragraph" style:parent-style-name="List_20_Paragraph">
      <style:paragraph-properties fo:margin-left="0cm"/>
    </style:style>
    <style:style style:name="T399_1" style:family="text">
      <style:text-properties fo:font-size="10pt" style:font-name-asian="Arial" style:font-size-asian="10pt" style:font-name-complex="Arial"/>
    </style:style>
    <style:style style:name="T399_2" style:family="text">
      <style:text-properties fo:font-size="10pt" style:font-name-asian="Arial" style:font-size-asian="10pt" style:font-name-complex="Arial"/>
    </style:style>
    <style:style style:name="T399_3" style:family="text">
      <style:text-properties fo:font-size="10pt" style:font-name-asian="Arial" style:font-size-asian="10pt" style:font-name-complex="Arial"/>
    </style:style>
    <style:style style:name="T399_4" style:family="text">
      <style:text-properties fo:font-size="10pt" style:font-name-asian="Arial" style:font-size-asian="10pt" style:font-name-complex="Arial"/>
    </style:style>
    <style:style style:name="T399_5" style:family="text">
      <style:text-properties fo:font-size="10pt" style:font-name-asian="Arial" style:font-size-asian="10pt" style:font-name-complex="Arial"/>
    </style:style>
    <style:style style:name="T399_6" style:family="text">
      <style:text-properties fo:font-size="10pt" style:font-name-asian="Arial" style:font-size-asian="10pt" style:font-name-complex="Arial"/>
    </style:style>
    <style:style style:name="T399_7" style:family="text">
      <style:text-properties fo:font-size="10pt" style:font-name-asian="Arial" style:font-size-asian="10pt" style:font-name-complex="Arial"/>
    </style:style>
    <style:style style:name="T399_8" style:family="text">
      <style:text-properties fo:font-size="10pt" style:font-name-asian="Arial" style:font-size-asian="10pt" style:font-name-complex="Arial"/>
    </style:style>
    <style:style style:name="T399_9" style:family="text">
      <style:text-properties fo:font-size="10pt" style:font-name-asian="Arial" style:font-size-asian="10pt" style:font-name-complex="Arial"/>
    </style:style>
    <style:style style:name="T399_10" style:family="text">
      <style:text-properties fo:font-size="10pt" style:font-name-asian="Arial" style:font-size-asian="10pt" style:font-name-complex="Arial"/>
    </style:style>
    <style:style style:name="T399_11" style:family="text">
      <style:text-properties fo:font-size="10pt" style:font-name-asian="Arial" style:font-size-asian="10pt" style:font-name-complex="Arial"/>
    </style:style>
    <style:style style:name="T399_12" style:family="text">
      <style:text-properties fo:font-size="10pt" style:font-name-asian="Arial" style:font-size-asian="10pt" style:font-name-complex="Arial"/>
    </style:style>
    <style:style style:name="T399_13" style:family="text">
      <style:text-properties fo:font-size="10pt" style:font-name-asian="Arial" style:font-size-asian="10pt" style:font-name-complex="Arial"/>
    </style:style>
    <style:style style:name="T399_14" style:family="text">
      <style:text-properties fo:font-size="10pt" style:font-name-asian="Arial" style:font-size-asian="10pt" style:font-name-complex="Arial"/>
    </style:style>
    <style:style style:name="T399_15" style:family="text">
      <style:text-properties fo:font-size="10pt" style:font-name-asian="Arial" style:font-size-asian="10pt" style:font-name-complex="Arial"/>
    </style:style>
    <style:style style:name="T399_16" style:family="text">
      <style:text-properties fo:font-size="10pt" style:font-name-asian="Arial" style:font-size-asian="10pt" style:font-name-complex="Arial"/>
    </style:style>
    <style:style style:name="T399_17" style:family="text">
      <style:text-properties fo:font-size="10pt" style:font-name-asian="Arial" style:font-size-asian="10pt" style:font-name-complex="Arial"/>
    </style:style>
    <style:style style:name="T399_18" style:family="text">
      <style:text-properties fo:font-size="10pt" style:font-name-asian="Arial" style:font-size-asian="10pt" style:font-name-complex="Arial"/>
    </style:style>
    <style:style style:name="T399_19" style:family="text">
      <style:text-properties fo:font-style="italic" style:font-style-asian="italic" style:font-style-complex="italic" fo:font-size="10pt" style:font-name-asian="Arial" style:font-size-asian="10pt" style:font-name-complex="Arial"/>
    </style:style>
    <style:style style:name="T399_20" style:family="text">
      <style:text-properties fo:font-size="10pt" style:font-name-asian="Arial" style:font-size-asian="10pt" style:font-name-complex="Arial"/>
    </style:style>
    <style:style style:name="T399_21" style:family="text">
      <style:text-properties fo:font-style="italic" style:font-style-asian="italic" style:font-style-complex="italic" fo:font-size="10pt" style:font-name-asian="Arial" style:font-size-asian="10pt" style:font-name-complex="Arial"/>
    </style:style>
    <style:style style:name="T399_22" style:family="text">
      <style:text-properties fo:font-size="10pt" style:font-name-asian="Arial" style:font-size-asian="10pt" style:font-name-complex="Arial"/>
    </style:style>
    <style:style style:name="P400" style:family="paragraph" style:parent-style-name="List_20_Paragraph">
      <style:paragraph-properties fo:margin-left="0cm"/>
      <style:text-properties fo:font-size="10pt" style:font-name-asian="Arial" style:font-size-asian="10pt" style:font-name-complex="Arial"/>
    </style:style>
    <style:style style:name="P401" style:family="paragraph" style:parent-style-name="List_20_Paragraph">
      <style:text-properties fo:font-size="10pt" style:font-name-asian="Arial" style:font-size-asian="10pt" style:font-name-complex="Arial"/>
    </style:style>
    <style:style style:name="T401_1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401_2" style:family="text">
      <style:text-properties fo:font-size="10pt" style:font-name-asian="Arial" style:font-size-asian="10pt" style:font-name-complex="Arial"/>
    </style:style>
    <style:style style:name="P402" style:family="paragraph" style:parent-style-name="Normal"/>
    <style:style style:name="T402_1" style:family="text">
      <style:text-properties fo:font-size="10pt" style:font-name-asian="Arial" style:font-size-asian="10pt" style:font-name-complex="Arial" style:font-size-complex="10pt"/>
    </style:style>
    <style:style style:name="T402_2" style:family="text">
      <style:text-properties fo:font-size="10pt" style:font-name-asian="Arial" style:font-size-asian="10pt" style:font-name-complex="Arial" style:font-size-complex="10pt"/>
    </style:style>
    <style:style style:name="T402_3" style:family="text">
      <style:text-properties fo:font-size="10pt" style:font-name-asian="Arial" style:font-size-asian="10pt" style:font-name-complex="Arial" style:font-size-complex="10pt"/>
    </style:style>
    <style:style style:name="T402_4" style:family="text">
      <style:text-properties fo:font-size="10pt" style:font-name-asian="Arial" style:font-size-asian="10pt" style:font-name-complex="Arial" style:font-size-complex="10pt"/>
    </style:style>
    <style:style style:name="T402_5" style:family="text">
      <style:text-properties fo:font-size="10pt" style:font-name-asian="Arial" style:font-size-asian="10pt" style:font-name-complex="Arial" style:font-size-complex="10pt"/>
    </style:style>
    <style:style style:name="T402_6" style:family="text">
      <style:text-properties fo:font-size="10pt" style:font-name-asian="Arial" style:font-size-asian="10pt" style:font-name-complex="Arial" style:font-size-complex="10pt"/>
    </style:style>
    <style:style style:name="T402_7" style:family="text">
      <style:text-properties fo:font-size="10pt" style:font-name-asian="Arial" style:font-size-asian="10pt" style:font-name-complex="Arial" style:font-size-complex="10pt"/>
    </style:style>
    <style:style style:name="T402_8" style:family="text">
      <style:text-properties fo:font-size="10pt" style:font-name-asian="Arial" style:font-size-asian="10pt" style:font-name-complex="Arial" style:font-size-complex="10pt"/>
    </style:style>
    <style:style style:name="P403" style:family="paragraph" style:parent-style-name="Normal">
      <style:text-properties fo:font-size="10pt" style:font-name-asian="Arial" style:font-size-asian="10pt" style:font-name-complex="Arial" style:font-size-complex="10pt"/>
    </style:style>
    <style:style style:name="P404" style:family="paragraph" style:parent-style-name="List_20_Paragraph">
      <style:paragraph-properties fo:margin-left="0cm" fo:keep-with-next="always"/>
    </style:style>
    <style:style style:name="T404_1" style:family="text">
      <style:text-properties fo:font-size="10pt" style:font-name-asian="Arial" style:font-size-asian="10pt" style:font-name-complex="Arial"/>
    </style:style>
    <style:style style:name="T404_2" style:family="text">
      <style:text-properties fo:font-size="10pt" style:font-name-asian="Arial" style:font-size-asian="10pt" style:font-name-complex="Arial"/>
    </style:style>
    <style:style style:name="T404_3" style:family="text">
      <style:text-properties fo:font-size="10pt" style:font-name-asian="Arial" style:font-size-asian="10pt" style:font-name-complex="Arial"/>
    </style:style>
    <style:style style:name="T404_4" style:family="text">
      <style:text-properties fo:font-size="10pt" style:font-name-asian="Arial" style:font-size-asian="10pt" style:font-name-complex="Arial"/>
    </style:style>
    <style:style style:name="P405" style:family="paragraph" style:parent-style-name="List_20_Paragraph">
      <style:paragraph-properties fo:margin-left="0cm"/>
      <style:text-properties fo:font-size="10pt" style:font-name-asian="Arial" style:font-size-asian="10pt" style:font-name-complex="Arial"/>
    </style:style>
    <style:style style:name="P406" style:family="paragraph" style:parent-style-name="List_20_Paragraph">
      <style:paragraph-properties fo:keep-with-next="always"/>
    </style:style>
    <style:style style:name="T406_1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P407" style:family="paragraph" style:parent-style-name="List_20_Paragraph">
      <style:paragraph-properties fo:margin-left="0.635cm"/>
      <style:text-properties fo:color="#000000" fo:font-size="10pt" style:font-name-asian="Arial" style:font-size-asian="10pt" style:font-name-complex="Arial" fo:language="en" fo:country="US"/>
    </style:style>
    <style:style style:name="P408" style:family="paragraph" style:parent-style-name="List_20_Paragraph">
      <style:paragraph-properties fo:margin-left="0cm"/>
    </style:style>
    <style:style style:name="T408_1" style:family="text">
      <style:text-properties fo:font-size="10pt" style:font-name-asian="Arial" style:font-size-asian="10pt" style:font-name-complex="Arial"/>
    </style:style>
    <style:style style:name="T408_2" style:family="text">
      <style:text-properties fo:font-size="10pt" style:font-name-asian="Arial" style:font-size-asian="10pt" style:font-name-complex="Arial"/>
    </style:style>
    <style:style style:name="T408_3" style:family="text">
      <style:text-properties fo:font-size="10pt" style:font-name-asian="Arial" style:font-size-asian="10pt" style:font-name-complex="Arial"/>
    </style:style>
    <style:style style:name="T408_4" style:family="text">
      <style:text-properties fo:font-size="10pt" style:font-name-asian="Arial" style:font-size-asian="10pt" style:font-name-complex="Arial"/>
    </style:style>
    <style:style style:name="T408_5" style:family="text">
      <style:text-properties fo:font-size="10pt" style:font-name-asian="Arial" style:font-size-asian="10pt" style:font-name-complex="Arial"/>
    </style:style>
    <style:style style:name="T408_6" style:family="text">
      <style:text-properties fo:font-size="10pt" style:font-name-asian="Arial" style:font-size-asian="10pt" style:font-name-complex="Arial"/>
    </style:style>
    <style:style style:name="T408_7" style:family="text">
      <style:text-properties fo:font-size="10pt" style:font-name-asian="Arial" style:font-size-asian="10pt" style:font-name-complex="Arial"/>
    </style:style>
    <style:style style:name="T408_8" style:family="text">
      <style:text-properties fo:color="#000000" fo:font-size="10pt" style:font-name-asian="Arial" style:font-size-asian="10pt" style:font-name-complex="Arial"/>
    </style:style>
    <style:style style:name="T408_9" style:family="text">
      <style:text-properties fo:color="#000000" fo:font-size="10pt" style:font-name-asian="Arial" style:font-size-asian="10pt" style:font-name-complex="Arial"/>
    </style:style>
    <style:style style:name="T408_10" style:family="text">
      <style:text-properties fo:color="#000000" fo:font-size="10pt" style:font-name-asian="Arial" style:font-size-asian="10pt" style:font-name-complex="Arial"/>
    </style:style>
    <style:style style:name="T408_11" style:family="text">
      <style:text-properties fo:color="#000000" fo:font-size="10pt" style:font-name-asian="Arial" style:font-size-asian="10pt" style:font-name-complex="Arial"/>
    </style:style>
    <style:style style:name="T408_12" style:family="text">
      <style:text-properties fo:color="#000000" fo:font-size="10pt" style:font-name-asian="Arial" style:font-size-asian="10pt" style:font-name-complex="Arial"/>
    </style:style>
    <style:style style:name="T408_13" style:family="text">
      <style:text-properties fo:color="#000000" fo:font-size="10pt" style:font-name-asian="Arial" style:font-size-asian="10pt" style:font-name-complex="Arial"/>
    </style:style>
    <style:style style:name="T408_14" style:family="text">
      <style:text-properties fo:color="#000000" fo:font-size="10pt" style:font-name-asian="Arial" style:font-size-asian="10pt" style:font-name-complex="Arial"/>
    </style:style>
    <style:style style:name="T408_15" style:family="text">
      <style:text-properties fo:color="#000000" fo:font-size="10pt" style:font-name-asian="Arial" style:font-size-asian="10pt" style:font-name-complex="Arial"/>
    </style:style>
    <style:style style:name="T408_16" style:family="text">
      <style:text-properties fo:color="#000000" fo:font-size="10pt" style:font-name-asian="Arial" style:font-size-asian="10pt" style:font-name-complex="Arial"/>
    </style:style>
    <style:style style:name="T408_17" style:family="text">
      <style:text-properties fo:color="#000000" fo:font-size="10pt" style:font-name-asian="Arial" style:font-size-asian="10pt" style:font-name-complex="Arial"/>
    </style:style>
    <style:style style:name="T408_18" style:family="text">
      <style:text-properties fo:color="#000000" fo:font-size="10pt" style:font-name-asian="Arial" style:font-size-asian="10pt" style:font-name-complex="Arial"/>
    </style:style>
    <style:style style:name="P409" style:family="paragraph" style:parent-style-name="List_20_Paragraph">
      <style:paragraph-properties fo:margin-left="0cm"/>
      <style:text-properties fo:color="#000000" fo:font-size="10pt" style:font-name-asian="Arial" style:font-size-asian="10pt" style:font-name-complex="Arial"/>
    </style:style>
    <style:style style:name="P410" style:family="paragraph" style:parent-style-name="List_20_Paragraph">
      <style:paragraph-properties fo:margin-left="0cm"/>
    </style:style>
    <style:style style:name="T410_1" style:family="text">
      <style:text-properties fo:color="#000000" fo:font-size="10pt" style:font-name-asian="Arial" style:font-size-asian="10pt" style:font-name-complex="Arial"/>
    </style:style>
    <style:style style:name="T410_2" style:family="text">
      <style:text-properties fo:color="#000000" fo:font-size="10pt" style:font-name-asian="Arial" style:font-size-asian="10pt" style:font-name-complex="Arial"/>
    </style:style>
    <style:style style:name="T410_3" style:family="text">
      <style:text-properties fo:color="#000000" fo:font-size="10pt" style:font-name-asian="Arial" style:font-size-asian="10pt" style:font-name-complex="Arial"/>
    </style:style>
    <style:style style:name="T410_4" style:family="text">
      <style:text-properties fo:color="#000000" fo:font-size="10pt" style:font-name-asian="Arial" style:font-size-asian="10pt" style:font-name-complex="Arial"/>
    </style:style>
    <style:style style:name="T410_5" style:family="text">
      <style:text-properties fo:color="#000000" fo:font-size="10pt" style:font-name-asian="Arial" style:font-size-asian="10pt" style:font-name-complex="Arial"/>
    </style:style>
    <style:style style:name="T410_6" style:family="text">
      <style:text-properties fo:color="#000000" fo:font-size="10pt" style:font-name-asian="Arial" style:font-size-asian="10pt" style:font-name-complex="Arial"/>
    </style:style>
    <style:style style:name="T410_7" style:family="text">
      <style:text-properties fo:color="#000000" fo:font-size="10pt" style:font-name-asian="Arial" style:font-size-asian="10pt" style:font-name-complex="Arial"/>
    </style:style>
    <style:style style:name="T410_8" style:family="text">
      <style:text-properties fo:color="#000000" fo:font-size="10pt" style:font-name-asian="Arial" style:font-size-asian="10pt" style:font-name-complex="Arial"/>
    </style:style>
    <style:style style:name="T410_9" style:family="text">
      <style:text-properties fo:color="#000000" fo:font-size="10pt" style:font-name-asian="Arial" style:font-size-asian="10pt" style:font-name-complex="Arial"/>
    </style:style>
    <style:style style:name="T410_10" style:family="text">
      <style:text-properties fo:color="#000000" fo:font-size="10pt" style:font-name-asian="Arial" style:font-size-asian="10pt" style:font-name-complex="Arial"/>
    </style:style>
    <style:style style:name="T410_11" style:family="text">
      <style:text-properties fo:color="#000000" fo:font-size="10pt" style:font-name-asian="Arial" style:font-size-asian="10pt" style:font-name-complex="Arial"/>
    </style:style>
    <style:style style:name="T410_12" style:family="text">
      <style:text-properties fo:color="#000000" fo:font-size="10pt" style:font-name-asian="Arial" style:font-size-asian="10pt" style:font-name-complex="Arial"/>
    </style:style>
    <style:style style:name="T410_13" style:family="text">
      <style:text-properties fo:color="#000000" fo:font-size="10pt" style:font-name-asian="Arial" style:font-size-asian="10pt" style:font-name-complex="Arial"/>
    </style:style>
    <style:style style:name="T410_14" style:family="text">
      <style:text-properties fo:color="#000000" fo:font-size="10pt" style:font-name-asian="Arial" style:font-size-asian="10pt" style:font-name-complex="Arial"/>
    </style:style>
    <style:style style:name="T410_15" style:family="text">
      <style:text-properties fo:color="#000000" fo:font-size="10pt" style:font-name-asian="Arial" style:font-size-asian="10pt" style:font-name-complex="Arial"/>
    </style:style>
    <style:style style:name="T410_16" style:family="text">
      <style:text-properties fo:color="#000000" fo:font-size="10pt" style:font-name-asian="Arial" style:font-size-asian="10pt" style:font-name-complex="Arial"/>
    </style:style>
    <style:style style:name="T410_17" style:family="text">
      <style:text-properties fo:color="#000000" fo:font-size="10pt" style:font-name-asian="Arial" style:font-size-asian="10pt" style:font-name-complex="Arial"/>
    </style:style>
    <style:style style:name="T410_18" style:family="text">
      <style:text-properties fo:color="#000000" fo:font-size="10pt" style:font-name-asian="Arial" style:font-size-asian="10pt" style:font-name-complex="Arial"/>
    </style:style>
    <style:style style:name="T410_19" style:family="text">
      <style:text-properties fo:color="#000000" fo:font-size="10pt" style:font-name-asian="Arial" style:font-size-asian="10pt" style:font-name-complex="Arial"/>
    </style:style>
    <style:style style:name="P411" style:family="paragraph" style:parent-style-name="List_20_Paragraph">
      <style:paragraph-properties fo:margin-left="0cm"/>
      <style:text-properties fo:font-size="10pt" style:font-name-asian="Arial" style:font-size-asian="10pt" style:font-name-complex="Arial" fo:language="en" fo:country="US"/>
    </style:style>
    <style:style style:name="P412" style:family="paragraph" style:parent-style-name="List_20_Paragraph">
      <style:paragraph-properties fo:keep-with-next="always"/>
      <style:text-properties fo:font-size="10pt" style:font-name-asian="Arial" style:font-size-asian="10pt" style:font-name-complex="Arial"/>
    </style:style>
    <style:style style:name="T412_1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P413" style:family="paragraph" style:parent-style-name="Normal">
      <style:paragraph-properties fo:keep-with-next="always"/>
    </style:style>
    <style:style style:name="T413_1" style:family="text">
      <style:text-properties fo:font-size="10pt" style:font-name-asian="Arial" style:font-size-asian="10pt" style:font-name-complex="Arial" style:font-size-complex="10pt"/>
    </style:style>
    <style:style style:name="T413_2" style:family="text">
      <style:text-properties fo:font-size="10pt" style:font-name-asian="Arial" style:font-size-asian="10pt" style:font-name-complex="Arial" style:font-size-complex="10pt"/>
    </style:style>
    <style:style style:name="T413_3" style:family="text">
      <style:text-properties fo:color="#000000" fo:font-size="10pt" style:font-name-asian="Arial" style:font-size-asian="10pt" style:font-name-complex="Arial" style:font-size-complex="10pt"/>
    </style:style>
    <style:style style:name="T413_4" style:family="text">
      <style:text-properties fo:color="#000000" fo:font-size="10pt" style:font-name-asian="Arial" style:font-size-asian="10pt" style:font-name-complex="Arial" style:font-size-complex="10pt"/>
    </style:style>
    <style:style style:name="T413_5" style:family="text">
      <style:text-properties fo:font-size="10pt" style:font-name-asian="Arial" style:font-size-asian="10pt" style:font-name-complex="Arial" style:font-size-complex="10pt"/>
    </style:style>
    <style:style style:name="P414" style:family="paragraph" style:parent-style-name="Normal">
      <style:paragraph-properties fo:keep-with-next="always"/>
      <style:text-properties fo:font-size="10pt" style:font-name-asian="Arial" style:font-size-asian="10pt" style:font-name-complex="Arial" style:font-size-complex="10pt"/>
    </style:style>
    <style:style style:name="P415" style:family="paragraph" style:parent-style-name="Normal">
      <style:paragraph-properties fo:keep-with-next="always"/>
    </style:style>
    <style:style style:name="T415_1" style:family="text">
      <style:text-properties fo:font-size="10pt" style:font-name-asian="Arial" style:font-size-asian="10pt" style:font-name-complex="Arial" style:font-size-complex="10pt"/>
    </style:style>
    <style:style style:name="T415_2" style:family="text">
      <style:text-properties fo:font-size="10pt" style:font-name-asian="Arial" style:font-size-asian="10pt" style:font-name-complex="Arial" style:font-size-complex="10pt"/>
    </style:style>
    <style:style style:name="T415_3" style:family="text">
      <style:text-properties fo:font-size="10pt" style:font-name-asian="Arial" style:font-size-asian="10pt" style:font-name-complex="Arial" style:font-size-complex="10pt"/>
    </style:style>
    <style:style style:name="T415_4" style:family="text">
      <style:text-properties fo:font-size="10pt" style:font-name-asian="Arial" style:font-size-asian="10pt" style:font-name-complex="Arial" style:font-size-complex="10pt"/>
    </style:style>
    <style:style style:name="T415_5" style:family="text">
      <style:text-properties fo:font-size="10pt" style:font-name-asian="Arial" style:font-size-asian="10pt" style:font-name-complex="Arial" style:font-size-complex="10pt"/>
    </style:style>
    <style:style style:name="T415_6" style:family="text">
      <style:text-properties fo:font-size="10pt" style:font-name-asian="Arial" style:font-size-asian="10pt" style:font-name-complex="Arial" style:font-size-complex="10pt"/>
    </style:style>
    <style:style style:name="T415_7" style:family="text">
      <style:text-properties fo:font-size="10pt" style:font-name-asian="Arial" style:font-size-asian="10pt" style:font-name-complex="Arial" style:font-size-complex="10pt"/>
    </style:style>
    <style:style style:name="T415_8" style:family="text">
      <style:text-properties fo:font-size="10pt" style:font-name-asian="Arial" style:font-size-asian="10pt" style:font-name-complex="Arial" style:font-size-complex="10pt"/>
    </style:style>
    <style:style style:name="P416" style:family="paragraph" style:parent-style-name="Normal">
      <style:paragraph-properties fo:keep-with-next="always"/>
      <style:text-properties fo:font-size="10pt" style:font-name-asian="Arial" style:font-size-asian="10pt" style:font-name-complex="Arial" style:font-size-complex="10pt"/>
    </style:style>
    <style:style style:name="P417" style:family="paragraph" style:parent-style-name="Normal">
      <style:paragraph-properties fo:keep-with-next="always"/>
    </style:style>
    <style:style style:name="T417_1" style:family="text">
      <style:text-properties fo:font-size="10pt" style:font-name-asian="Arial" style:font-size-asian="10pt" style:font-name-complex="Arial" style:font-size-complex="10pt"/>
    </style:style>
    <style:style style:name="T417_2" style:family="text">
      <style:text-properties fo:font-size="10pt" style:font-name-asian="Arial" style:font-size-asian="10pt" style:font-name-complex="Arial" style:font-size-complex="10pt"/>
    </style:style>
    <style:style style:name="T417_3" style:family="text">
      <style:text-properties fo:font-size="10pt" style:font-name-asian="Arial" style:font-size-asian="10pt" style:font-name-complex="Arial" style:font-size-complex="10pt"/>
    </style:style>
    <style:style style:name="T417_4" style:family="text">
      <style:text-properties fo:font-size="10pt" style:font-name-asian="Arial" style:font-size-asian="10pt" style:font-name-complex="Arial" style:font-size-complex="10pt"/>
    </style:style>
    <style:style style:name="T417_5" style:family="text">
      <style:text-properties fo:font-size="10pt" style:font-name-asian="Arial" style:font-size-asian="10pt" style:font-name-complex="Arial" style:font-size-complex="10pt"/>
    </style:style>
    <style:style style:name="T417_6" style:family="text">
      <style:text-properties fo:font-size="10pt" style:font-name-asian="Arial" style:font-size-asian="10pt" style:font-name-complex="Arial" style:font-size-complex="10pt"/>
    </style:style>
    <style:style style:name="T417_7" style:family="text">
      <style:text-properties fo:font-size="10pt" style:font-name-asian="Arial" style:font-size-asian="10pt" style:font-name-complex="Arial" style:font-size-complex="10pt"/>
    </style:style>
    <style:style style:name="T417_8" style:family="text">
      <style:text-properties fo:font-size="10pt" style:font-name-asian="Arial" style:font-size-asian="10pt" style:font-name-complex="Arial" style:font-size-complex="10pt"/>
    </style:style>
    <style:style style:name="T417_9" style:family="text">
      <style:text-properties fo:font-size="10pt" style:font-name-asian="Arial" style:font-size-asian="10pt" style:font-name-complex="Arial" style:font-size-complex="10pt"/>
    </style:style>
    <style:style style:name="T417_10" style:family="text">
      <style:text-properties fo:font-size="10pt" style:font-name-asian="Arial" style:font-size-asian="10pt" style:font-name-complex="Arial" style:font-size-complex="10pt"/>
    </style:style>
    <style:style style:name="T417_11" style:family="text">
      <style:text-properties fo:font-size="10pt" style:font-name-asian="Arial" style:font-size-asian="10pt" style:font-name-complex="Arial" style:font-size-complex="10pt"/>
    </style:style>
    <style:style style:name="T417_12" style:family="text">
      <style:text-properties fo:font-size="10pt" style:font-name-asian="Arial" style:font-size-asian="10pt" style:font-name-complex="Arial" style:font-size-complex="10pt"/>
    </style:style>
    <style:style style:name="T417_13" style:family="text">
      <style:text-properties fo:font-size="10pt" style:font-name-asian="Arial" style:font-size-asian="10pt" style:font-name-complex="Arial" style:font-size-complex="10pt"/>
    </style:style>
    <style:style style:name="T417_14" style:family="text">
      <style:text-properties fo:font-size="10pt" style:font-name-asian="Arial" style:font-size-asian="10pt" style:font-name-complex="Arial" style:font-size-complex="10pt"/>
    </style:style>
    <style:style style:name="T417_15" style:family="text">
      <style:text-properties fo:font-size="10pt" style:font-name-asian="Arial" style:font-size-asian="10pt" style:font-name-complex="Arial" style:font-size-complex="10pt"/>
    </style:style>
    <style:style style:name="T417_16" style:family="text">
      <style:text-properties fo:font-size="10pt" style:font-name-asian="Arial" style:font-size-asian="10pt" style:font-name-complex="Arial" style:font-size-complex="10pt"/>
    </style:style>
    <style:style style:name="T417_17" style:family="text">
      <style:text-properties fo:font-size="10pt" style:font-name-asian="Arial" style:font-size-asian="10pt" style:font-name-complex="Arial" style:font-size-complex="10pt"/>
    </style:style>
    <style:style style:name="T417_18" style:family="text">
      <style:text-properties fo:font-size="10pt" style:font-name-asian="Arial" style:font-size-asian="10pt" style:font-name-complex="Arial" style:font-size-complex="10pt"/>
    </style:style>
    <style:style style:name="T417_19" style:family="text">
      <style:text-properties fo:font-size="10pt" style:font-name-asian="Arial" style:font-size-asian="10pt" style:font-name-complex="Arial" style:font-size-complex="10pt"/>
    </style:style>
    <style:style style:name="T417_20" style:family="text">
      <style:text-properties fo:font-size="10pt" style:font-name-asian="Arial" style:font-size-asian="10pt" style:font-name-complex="Arial" style:font-size-complex="10pt"/>
    </style:style>
    <style:style style:name="T417_21" style:family="text">
      <style:text-properties fo:font-size="10pt" style:font-name-asian="Arial" style:font-size-asian="10pt" style:font-name-complex="Arial" style:font-size-complex="10pt"/>
    </style:style>
    <style:style style:name="T417_22" style:family="text">
      <style:text-properties fo:font-size="10pt" style:font-name-asian="Arial" style:font-size-asian="10pt" style:font-name-complex="Arial" style:font-size-complex="10pt"/>
    </style:style>
    <style:style style:name="T417_23" style:family="text">
      <style:text-properties fo:font-size="10pt" style:font-name-asian="Arial" style:font-size-asian="10pt" style:font-name-complex="Arial" style:font-size-complex="10pt"/>
    </style:style>
    <style:style style:name="T417_24" style:family="text">
      <style:text-properties fo:font-size="10pt" style:font-name-asian="Arial" style:font-size-asian="10pt" style:font-name-complex="Arial" style:font-size-complex="10pt"/>
    </style:style>
    <style:style style:name="T417_25" style:family="text">
      <style:text-properties fo:font-size="10pt" style:font-name-asian="Arial" style:font-size-asian="10pt" style:font-name-complex="Arial" style:font-size-complex="10pt"/>
    </style:style>
    <style:style style:name="T417_26" style:family="text">
      <style:text-properties fo:font-size="10pt" style:font-name-asian="Arial" style:font-size-asian="10pt" style:font-name-complex="Arial" style:font-size-complex="10pt"/>
    </style:style>
    <style:style style:name="T417_27" style:family="text">
      <style:text-properties fo:font-size="10pt" style:font-name-asian="Arial" style:font-size-asian="10pt" style:font-name-complex="Arial" style:font-size-complex="10pt"/>
    </style:style>
    <style:style style:name="T417_28" style:family="text">
      <style:text-properties fo:font-size="10pt" style:font-name-asian="Arial" style:font-size-asian="10pt" style:font-name-complex="Arial" style:font-size-complex="10pt"/>
    </style:style>
    <style:style style:name="T417_29" style:family="text">
      <style:text-properties fo:font-size="10pt" style:font-name-asian="Arial" style:font-size-asian="10pt" style:font-name-complex="Arial" style:font-size-complex="10pt"/>
    </style:style>
    <style:style style:name="T417_30" style:family="text">
      <style:text-properties fo:font-size="10pt" style:font-name-asian="Arial" style:font-size-asian="10pt" style:font-name-complex="Arial" style:font-size-complex="10pt"/>
    </style:style>
    <style:style style:name="T417_31" style:family="text">
      <style:text-properties fo:font-size="10pt" style:font-name-asian="Arial" style:font-size-asian="10pt" style:font-name-complex="Arial" style:font-size-complex="10pt"/>
    </style:style>
    <style:style style:name="T417_32" style:family="text">
      <style:text-properties fo:font-size="10pt" style:font-name-asian="Arial" style:font-size-asian="10pt" style:font-name-complex="Arial" style:font-size-complex="10pt"/>
    </style:style>
    <style:style style:name="T417_33" style:family="text">
      <style:text-properties fo:font-size="10pt" style:font-name-asian="Arial" style:font-size-asian="10pt" style:font-name-complex="Arial" style:font-size-complex="10pt"/>
    </style:style>
    <style:style style:name="T417_34" style:family="text">
      <style:text-properties fo:font-size="10pt" style:font-name-asian="Arial" style:font-size-asian="10pt" style:font-name-complex="Arial" style:font-size-complex="10pt"/>
    </style:style>
    <style:style style:name="T417_35" style:family="text">
      <style:text-properties fo:font-size="10pt" style:font-name-asian="Arial" style:font-size-asian="10pt" style:font-name-complex="Arial" style:font-size-complex="10pt"/>
    </style:style>
    <style:style style:name="T417_36" style:family="text">
      <style:text-properties fo:font-style="italic" style:font-style-asian="italic" style:font-style-complex="italic" fo:font-size="10pt" style:font-name-asian="Arial" style:font-size-asian="10pt" style:font-name-complex="Arial" style:font-size-complex="10pt"/>
    </style:style>
    <style:style style:name="T417_37" style:family="text">
      <style:text-properties fo:font-size="10pt" style:font-name-asian="Arial" style:font-size-asian="10pt" style:font-name-complex="Arial" style:font-size-complex="10pt"/>
    </style:style>
    <style:style style:name="T417_38" style:family="text">
      <style:text-properties fo:font-size="10pt" style:font-name-asian="Arial" style:font-size-asian="10pt" style:font-name-complex="Arial" style:font-size-complex="10pt"/>
    </style:style>
    <style:style style:name="P418" style:family="paragraph" style:parent-style-name="Normal">
      <style:paragraph-properties fo:keep-with-next="always"/>
      <style:text-properties fo:font-style="italic" style:font-style-asian="italic" style:font-style-complex="italic" fo:font-size="10pt" style:font-name-asian="Arial" style:font-size-asian="10pt" style:font-name-complex="Arial" style:font-size-complex="10pt"/>
    </style:style>
    <style:style style:name="P419" style:family="paragraph" style:parent-style-name="Normal">
      <style:paragraph-properties fo:keep-with-next="always"/>
    </style:style>
    <style:style style:name="T419_1" style:family="text">
      <style:text-properties fo:font-style="italic" style:font-style-asian="italic" style:font-style-complex="italic" fo:font-size="10pt" style:font-name-asian="Arial" style:font-size-asian="10pt" style:font-name-complex="Arial" style:font-size-complex="10pt"/>
    </style:style>
    <style:style style:name="T419_2" style:family="text">
      <style:text-properties fo:font-size="10pt" style:font-name-asian="Arial" style:font-size-asian="10pt" style:font-name-complex="Arial" style:font-size-complex="10pt"/>
    </style:style>
    <style:style style:name="T419_3" style:family="text">
      <style:text-properties fo:font-size="10pt" style:font-name-asian="Arial" style:font-size-asian="10pt" style:font-name-complex="Arial" style:font-size-complex="10pt"/>
    </style:style>
    <style:style style:name="T419_4" style:family="text">
      <style:text-properties fo:font-size="10pt" style:font-name-asian="Arial" style:font-size-asian="10pt" style:font-name-complex="Arial" style:font-size-complex="10pt"/>
    </style:style>
    <style:style style:name="T419_5" style:family="text">
      <style:text-properties fo:font-size="10pt" style:font-name-asian="Arial" style:font-size-asian="10pt" style:font-name-complex="Arial" style:font-size-complex="10pt"/>
    </style:style>
    <style:style style:name="T419_6" style:family="text">
      <style:text-properties fo:font-size="10pt" style:font-name-asian="Arial" style:font-size-asian="10pt" style:font-name-complex="Arial" style:font-size-complex="10pt"/>
    </style:style>
    <style:style style:name="T419_7" style:family="text">
      <style:text-properties fo:font-size="10pt" style:font-name-asian="Arial" style:font-size-asian="10pt" style:font-name-complex="Arial" style:font-size-complex="10pt"/>
    </style:style>
    <style:style style:name="T419_8" style:family="text">
      <style:text-properties fo:font-size="10pt" style:font-name-asian="Arial" style:font-size-asian="10pt" style:font-name-complex="Arial" style:font-size-complex="10pt"/>
    </style:style>
    <style:style style:name="T419_9" style:family="text">
      <style:text-properties fo:font-size="10pt" style:font-name-asian="Arial" style:font-size-asian="10pt" style:font-name-complex="Arial" style:font-size-complex="10pt"/>
    </style:style>
    <style:style style:name="T419_10" style:family="text">
      <style:text-properties fo:font-size="10pt" style:font-name-asian="Arial" style:font-size-asian="10pt" style:font-name-complex="Arial" style:font-size-complex="10pt"/>
    </style:style>
    <style:style style:name="P420" style:family="paragraph" style:parent-style-name="Normal">
      <style:text-properties fo:font-size="10pt" style:font-name-asian="Arial" style:font-size-asian="10pt" style:font-name-complex="Arial" style:font-size-complex="10pt"/>
    </style:style>
    <style:style style:name="P421" style:family="paragraph" style:parent-style-name="List_20_Paragraph">
      <style:paragraph-properties fo:keep-with-next="always"/>
      <style:text-properties fo:font-size="10pt" style:font-name-asian="Arial" style:font-size-asian="10pt" style:font-name-complex="Arial"/>
    </style:style>
    <style:style style:name="T421_1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421_2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P422" style:family="paragraph" style:parent-style-name="Normal">
      <style:paragraph-properties fo:keep-with-next="always"/>
    </style:style>
    <style:style style:name="T422_1" style:family="text">
      <style:text-properties fo:font-size="10pt" style:font-name-asian="Arial" style:font-size-asian="10pt" style:font-name-complex="Arial" style:font-size-complex="10pt"/>
    </style:style>
    <style:style style:name="T422_2" style:family="text">
      <style:text-properties fo:font-size="10pt" style:font-name-asian="Arial" style:font-size-asian="10pt" style:font-name-complex="Arial" style:font-size-complex="10pt"/>
    </style:style>
    <style:style style:name="T422_3" style:family="text">
      <style:text-properties fo:font-size="10pt" style:font-name-asian="Arial" style:font-size-asian="10pt" style:font-name-complex="Arial" style:font-size-complex="10pt"/>
    </style:style>
    <style:style style:name="T422_4" style:family="text">
      <style:text-properties fo:font-size="10pt" style:font-name-asian="Arial" style:font-size-asian="10pt" style:font-name-complex="Arial" style:font-size-complex="10pt"/>
    </style:style>
    <style:style style:name="T422_5" style:family="text">
      <style:text-properties fo:font-size="10pt" style:font-name-asian="Arial" style:font-size-asian="10pt" style:font-name-complex="Arial" style:font-size-complex="10pt"/>
    </style:style>
    <style:style style:name="T422_6" style:family="text">
      <style:text-properties fo:font-size="10pt" style:font-name-asian="Arial" style:font-size-asian="10pt" style:font-name-complex="Arial" style:font-size-complex="10pt"/>
    </style:style>
    <style:style style:name="T422_7" style:family="text">
      <style:text-properties fo:font-size="10pt" style:font-name-asian="Arial" style:font-size-asian="10pt" style:font-name-complex="Arial" style:font-size-complex="10pt"/>
    </style:style>
    <style:style style:name="T422_8" style:family="text">
      <style:text-properties fo:font-size="10pt" style:font-name-asian="Arial" style:font-size-asian="10pt" style:font-name-complex="Arial" style:font-size-complex="10pt"/>
    </style:style>
    <style:style style:name="P423" style:family="paragraph" style:parent-style-name="List_20_Paragraph">
      <style:paragraph-properties fo:margin-left="0cm" fo:keep-with-next="always"/>
      <style:text-properties fo:font-size="10pt" style:font-name-asian="Arial" style:font-size-asian="10pt" style:font-name-complex="Arial"/>
    </style:style>
    <style:style style:name="P424" style:family="paragraph" style:parent-style-name="List_20_Paragraph"/>
    <style:style style:name="T424_1" style:family="text">
      <style:text-properties fo:font-size="10pt" style:font-name-asian="Arial" style:font-size-asian="10pt" style:font-name-complex="Arial"/>
    </style:style>
    <style:style style:name="P425" style:family="paragraph" style:parent-style-name="List_20_Paragraph"/>
    <style:style style:name="T425_1" style:family="text">
      <style:text-properties fo:font-size="10pt" style:font-name-asian="Arial" style:font-size-asian="10pt" style:font-name-complex="Arial"/>
    </style:style>
    <style:style style:name="T425_2" style:family="text">
      <style:text-properties fo:font-size="10pt" style:font-name-asian="Arial" style:font-size-asian="10pt" style:font-name-complex="Arial"/>
    </style:style>
    <style:style style:name="T425_3" style:family="text">
      <style:text-properties fo:font-size="10pt" style:font-name-asian="Arial" style:font-size-asian="10pt" style:font-name-complex="Arial"/>
    </style:style>
    <style:style style:name="T425_4" style:family="text">
      <style:text-properties fo:font-size="10pt" style:font-name-asian="Arial" style:font-size-asian="10pt" style:font-name-complex="Arial"/>
    </style:style>
    <style:style style:name="T425_5" style:family="text">
      <style:text-properties fo:font-size="10pt" style:font-name-asian="Arial" style:font-size-asian="10pt" style:font-name-complex="Arial"/>
    </style:style>
    <style:style style:name="T425_6" style:family="text">
      <style:text-properties fo:font-size="10pt" style:font-name-asian="Arial" style:font-size-asian="10pt" style:font-name-complex="Arial"/>
    </style:style>
    <style:style style:name="T425_7" style:family="text">
      <style:text-properties fo:font-size="10pt" style:font-name-asian="Arial" style:font-size-asian="10pt" style:font-name-complex="Arial"/>
    </style:style>
    <style:style style:name="P426" style:family="paragraph" style:parent-style-name="List_20_Paragraph">
      <style:paragraph-properties fo:margin-left="0cm"/>
      <style:text-properties fo:font-size="10pt" style:font-name-asian="Arial" style:font-size-asian="10pt" style:font-name-complex="Arial" fo:language="en" fo:country="US"/>
    </style:style>
    <style:style style:name="P427" style:family="paragraph" style:parent-style-name="List_20_Paragraph">
      <style:paragraph-properties fo:keep-with-next="always"/>
      <style:text-properties fo:font-size="10pt" style:font-name-asian="Arial" style:font-size-asian="10pt" style:font-name-complex="Arial"/>
    </style:style>
    <style:style style:name="T427_1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P428" style:family="paragraph" style:parent-style-name="Normal">
      <style:paragraph-properties fo:keep-with-next="always"/>
    </style:style>
    <style:style style:name="T428_1" style:family="text">
      <style:text-properties fo:font-size="10pt" style:font-name-asian="Arial" style:font-size-asian="10pt" style:font-name-complex="Arial" style:font-size-complex="10pt"/>
    </style:style>
    <style:style style:name="T428_2" style:family="text">
      <style:text-properties fo:font-size="10pt" style:font-name-asian="Arial" style:font-size-asian="10pt" style:font-name-complex="Arial" style:font-size-complex="10pt"/>
    </style:style>
    <style:style style:name="T428_3" style:family="text">
      <style:text-properties fo:font-size="10pt" style:font-name-asian="Arial" style:font-size-asian="10pt" style:font-name-complex="Arial" style:font-size-complex="10pt"/>
    </style:style>
    <style:style style:name="T428_4" style:family="text">
      <style:text-properties fo:font-size="10pt" style:font-name-asian="Arial" style:font-size-asian="10pt" style:font-name-complex="Arial" style:font-size-complex="10pt"/>
    </style:style>
    <style:style style:name="T428_5" style:family="text">
      <style:text-properties fo:font-size="10pt" style:font-name-asian="Arial" style:font-size-asian="10pt" style:font-name-complex="Arial" style:font-size-complex="10pt"/>
    </style:style>
    <style:style style:name="T428_6" style:family="text">
      <style:text-properties fo:font-size="10pt" style:font-name-asian="Arial" style:font-size-asian="10pt" style:font-name-complex="Arial" style:font-size-complex="10pt"/>
    </style:style>
    <style:style style:name="T428_7" style:family="text">
      <style:text-properties fo:font-size="10pt" style:font-name-asian="Arial" style:font-size-asian="10pt" style:font-name-complex="Arial" style:font-size-complex="10pt"/>
    </style:style>
    <style:style style:name="T428_8" style:family="text">
      <style:text-properties fo:font-size="10pt" style:font-name-asian="Arial" style:font-size-asian="10pt" style:font-name-complex="Arial" style:font-size-complex="10pt"/>
    </style:style>
    <style:style style:name="T428_9" style:family="text">
      <style:text-properties fo:font-size="10pt" style:font-name-asian="Arial" style:font-size-asian="10pt" style:font-name-complex="Arial" style:font-size-complex="10pt"/>
    </style:style>
    <style:style style:name="T428_10" style:family="text">
      <style:text-properties fo:font-size="10pt" style:font-name-asian="Arial" style:font-size-asian="10pt" style:font-name-complex="Arial" style:font-size-complex="10pt"/>
    </style:style>
    <style:style style:name="T428_11" style:family="text">
      <style:text-properties fo:font-size="10pt" style:font-name-asian="Arial" style:font-size-asian="10pt" style:font-name-complex="Arial" style:font-size-complex="10pt"/>
    </style:style>
    <style:style style:name="T428_12" style:family="text">
      <style:text-properties fo:font-size="10pt" style:font-name-asian="Arial" style:font-size-asian="10pt" style:font-name-complex="Arial" style:font-size-complex="10pt"/>
    </style:style>
    <style:style style:name="T428_13" style:family="text">
      <style:text-properties fo:font-size="10pt" style:font-name-asian="Arial" style:font-size-asian="10pt" style:font-name-complex="Arial" style:font-size-complex="10pt"/>
    </style:style>
    <style:style style:name="T428_14" style:family="text">
      <style:text-properties fo:font-size="10pt" style:font-name-asian="Arial" style:font-size-asian="10pt" style:font-name-complex="Arial" style:font-size-complex="10pt"/>
    </style:style>
    <style:style style:name="P429" style:family="paragraph" style:parent-style-name="Normal">
      <style:paragraph-properties fo:keep-with-next="always"/>
      <style:text-properties fo:font-size="10pt" style:font-name-asian="Arial" style:font-size-asian="10pt" style:font-name-complex="Arial" style:font-size-complex="10pt"/>
    </style:style>
    <style:style style:name="P430" style:family="paragraph" style:parent-style-name="Normal"/>
    <style:style style:name="T430_1" style:family="text">
      <style:text-properties fo:font-size="11pt" style:font-size-asian="11pt" style:font-name-complex="Arial" style:font-size-complex="11pt" fo:language="en" fo:language-asian="en" fo:country="US" fo:country-asian="GB" fo:font-weight="bold" style:font-weight-asian="bold" style:font-weight-complex="bold"/>
    </style:style>
    <style:style style:name="T430_2" style:family="text">
      <style:text-properties fo:font-size="11pt" style:font-size-asian="11pt" style:font-name-complex="Arial" style:font-size-complex="11pt" fo:language="en" fo:language-asian="en" fo:country="US" fo:country-asian="GB" fo:font-weight="bold" style:font-weight-asian="bold" style:font-weight-complex="bold"/>
    </style:style>
    <style:style style:name="T430_3" style:family="text">
      <style:text-properties fo:font-size="11pt" style:font-size-asian="11pt" style:font-name-complex="Arial" style:font-size-complex="11pt" fo:language="en" fo:language-asian="en" fo:country="US" fo:country-asian="GB" fo:font-weight="bold" style:font-weight-asian="bold" style:font-weight-complex="bold"/>
    </style:style>
    <style:style style:name="P431" style:family="paragraph" style:parent-style-name="Normal">
      <style:paragraph-properties fo:margin-top="0.071cm"/>
    </style:style>
    <style:style style:name="T431_1" style:family="text">
      <style:text-properties fo:font-size="10pt" style:font-size-asian="10pt" style:font-name-complex="Arial" style:font-size-complex="10pt"/>
    </style:style>
    <style:style style:name="P432" style:family="paragraph" style:parent-style-name="Normal">
      <style:paragraph-properties fo:margin-top="0.071cm"/>
      <style:text-properties fo:font-size="10pt" style:font-size-asian="10pt" style:font-name-complex="Arial" style:font-size-complex="10pt"/>
    </style:style>
    <style:style style:name="P433" style:family="paragraph" style:parent-style-name="Normal">
      <style:paragraph-properties fo:margin-top="0.071cm"/>
    </style:style>
    <style:style style:name="T433_1" style:family="text">
      <style:text-properties fo:font-size="10pt" style:font-size-asian="10pt" style:font-name-complex="Arial" style:font-size-complex="10pt"/>
    </style:style>
    <style:style style:name="T433_2" style:family="text">
      <style:text-properties fo:font-size="10pt" style:font-size-asian="10pt" style:font-name-complex="Arial" style:font-size-complex="10pt"/>
    </style:style>
    <style:style style:name="T433_3" style:family="text">
      <style:text-properties fo:font-size="10pt" style:font-size-asian="10pt" style:font-name-complex="Arial" style:font-size-complex="10pt"/>
    </style:style>
    <style:style style:name="T433_4" style:family="text">
      <style:text-properties fo:font-size="10pt" style:font-name-asian="Arial" style:font-size-asian="10pt" style:font-name-complex="Arial" style:font-size-complex="10pt"/>
    </style:style>
    <style:style style:name="T433_5" style:family="text">
      <style:text-properties fo:font-size="10pt" style:font-name-asian="Arial" style:font-size-asian="10pt" style:font-name-complex="Arial" style:font-size-complex="10pt"/>
    </style:style>
    <style:style style:name="T433_6" style:family="text">
      <style:text-properties fo:font-size="10pt" style:font-name-asian="Arial" style:font-size-asian="10pt" style:font-name-complex="Arial" style:font-size-complex="10pt"/>
    </style:style>
    <style:style style:name="T433_7" style:family="text">
      <style:text-properties fo:font-size="10pt" style:font-name-asian="Arial" style:font-size-asian="10pt" style:font-name-complex="Arial" style:font-size-complex="10pt"/>
    </style:style>
    <style:style style:name="T433_8" style:family="text">
      <style:text-properties fo:font-size="10pt" style:font-name-asian="Arial" style:font-size-asian="10pt" style:font-name-complex="Arial" style:font-size-complex="10pt"/>
    </style:style>
    <style:style style:name="T433_9" style:family="text">
      <style:text-properties fo:font-size="10pt" style:font-name-asian="Arial" style:font-size-asian="10pt" style:font-name-complex="Arial" style:font-size-complex="10pt"/>
    </style:style>
    <style:style style:name="T433_10" style:family="text">
      <style:text-properties fo:font-size="10pt" style:font-name-asian="Arial" style:font-size-asian="10pt" style:font-name-complex="Arial" style:font-size-complex="10pt"/>
    </style:style>
    <style:style style:name="T433_11" style:family="text">
      <style:text-properties fo:font-size="10pt" style:font-name-asian="Arial" style:font-size-asian="10pt" style:font-name-complex="Arial" style:font-size-complex="10pt"/>
    </style:style>
    <style:style style:name="T433_12" style:family="text">
      <style:text-properties fo:font-size="10pt" style:font-name-asian="Arial" style:font-size-asian="10pt" style:font-name-complex="Arial" style:font-size-complex="10pt"/>
    </style:style>
    <style:style style:name="T433_13" style:family="text">
      <style:text-properties fo:font-size="10pt" style:font-name-asian="Arial" style:font-size-asian="10pt" style:font-name-complex="Arial" style:font-size-complex="10pt"/>
    </style:style>
    <style:style style:name="T433_14" style:family="text">
      <style:text-properties fo:font-size="10pt" style:font-name-asian="Arial" style:font-size-asian="10pt" style:font-name-complex="Arial" style:font-size-complex="10pt"/>
    </style:style>
    <style:style style:name="T433_15" style:family="text">
      <style:text-properties fo:font-size="10pt" style:font-name-asian="Arial" style:font-size-asian="10pt" style:font-name-complex="Arial" style:font-size-complex="10pt"/>
    </style:style>
    <style:style style:name="T433_16" style:family="text">
      <style:text-properties fo:font-size="10pt" style:font-name-asian="Arial" style:font-size-asian="10pt" style:font-name-complex="Arial" style:font-size-complex="10pt"/>
    </style:style>
    <style:style style:name="T433_17" style:family="text">
      <style:text-properties fo:font-style="italic" style:font-style-asian="italic" style:font-style-complex="italic" fo:font-size="10pt" style:font-name-asian="Arial" style:font-size-asian="10pt" style:font-name-complex="Arial" style:font-size-complex="10pt"/>
    </style:style>
    <style:style style:name="T433_18" style:family="text">
      <style:text-properties fo:font-size="10pt" style:font-name-asian="Arial" style:font-size-asian="10pt" style:font-name-complex="Arial" style:font-size-complex="10pt"/>
    </style:style>
    <style:style style:name="P434" style:family="paragraph" style:parent-style-name="Normal">
      <style:paragraph-properties fo:margin-top="0.071cm"/>
      <style:text-properties fo:font-size="10pt" style:font-size-asian="10pt" style:font-name-complex="Arial" style:font-size-complex="10pt"/>
    </style:style>
    <style:style style:name="P435" style:family="paragraph" style:parent-style-name="Normal">
      <style:paragraph-properties fo:margin-top="0.071cm" fo:margin-bottom="0.071cm"/>
    </style:style>
    <style:style style:name="T435_1" style:family="text">
      <style:text-properties fo:font-size="10pt" style:font-size-asian="10pt" style:font-name-complex="Arial" style:font-size-complex="10pt"/>
    </style:style>
    <style:style style:name="T435_2" style:family="text">
      <style:text-properties fo:font-size="10pt" style:font-size-asian="10pt" style:font-name-complex="Arial" style:font-size-complex="10pt"/>
    </style:style>
    <style:style style:name="T435_3" style:family="text">
      <style:text-properties fo:font-size="10pt" style:font-size-asian="10pt" style:font-name-complex="Arial" style:font-size-complex="10pt"/>
    </style:style>
    <style:style style:name="T435_4" style:family="text">
      <style:text-properties fo:font-size="10pt" style:font-size-asian="10pt" style:font-name-complex="Arial" style:font-size-complex="10pt"/>
    </style:style>
    <style:style style:name="P436" style:family="paragraph" style:parent-style-name="Normal">
      <style:text-properties fo:font-size="10pt" style:font-size-asian="10pt" style:font-name-complex="Arial" style:font-size-complex="10pt" fo:language="en" fo:language-asian="en" fo:country-asian="GB" fo:font-weight="bold" style:font-weight-asian="bold"/>
    </style:style>
    <style:style style:name="P437" style:family="paragraph" style:parent-style-name="Normal">
      <style:text-properties fo:font-size="10pt" style:font-size-asian="10pt" style:font-size-complex="11pt"/>
    </style:style>
    <style:style style:name="P438" style:family="paragraph" style:parent-style-name="Normal">
      <style:paragraph-properties fo:break-before="page"/>
    </style:style>
    <style:style style:name="P439" style:family="paragraph" style:parent-style-name="Normal">
      <style:paragraph-properties fo:background-color="#d9e2f3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439_1" style:family="text">
      <style:text-properties fo:font-size="14pt" style:font-size-asian="14pt" style:font-name-complex="Arial" style:font-size-complex="14pt" fo:font-weight="bold" style:font-weight-asian="bold" style:font-weight-complex="bold"/>
    </style:style>
    <style:style style:name="P440" style:family="paragraph" style:parent-style-name="Normal">
      <style:text-properties fo:font-size="11pt" style:font-size-asian="11pt" style:font-size-complex="11pt" fo:font-weight="bold" style:font-weight-asian="bold" style:font-weight-complex="bold"/>
    </style:style>
    <style:style style:name="P441" style:family="paragraph" style:parent-style-name="Normal">
      <style:paragraph-properties fo:margin-top="0.071cm" fo:margin-bottom="0.071cm"/>
    </style:style>
    <style:style style:name="T441_1" style:family="text">
      <style:text-properties fo:font-size="11pt" style:font-size-asian="11pt" style:font-size-complex="11pt" fo:font-weight="bold" style:font-weight-asian="bold" style:font-weight-complex="bold"/>
    </style:style>
    <style:style style:name="T441_2" style:family="text">
      <style:text-properties fo:font-size="11pt" style:font-size-asian="11pt" style:font-name-complex="Arial" style:font-size-complex="11pt"/>
    </style:style>
    <style:style style:name="P442" style:family="paragraph" style:parent-style-name="Normal">
      <style:text-properties fo:font-size="11pt" style:font-size-asian="11pt" style:font-name-complex="Arial" style:font-size-complex="11pt"/>
    </style:style>
    <style:style style:name="P443" style:family="paragraph" style:parent-style-name="Normal">
      <style:paragraph-properties fo:margin-top="0.071cm"/>
    </style:style>
    <style:style style:name="T443_1" style:family="text">
      <style:text-properties fo:font-size="10pt" style:font-size-asian="10pt" style:font-name-complex="Arial" style:font-size-complex="10pt"/>
    </style:style>
    <style:style style:name="T443_2" style:family="text">
      <style:text-properties fo:font-size="10pt" style:font-size-asian="10pt" style:font-name-complex="Arial" style:font-size-complex="10pt" fo:font-weight="bold" style:font-weight-asian="bold"/>
    </style:style>
    <style:style style:name="T443_3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443_4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443_5" style:family="text">
      <style:text-properties fo:font-size="10pt" style:font-size-asian="10pt" style:font-name-complex="Arial" style:font-size-complex="10pt" fo:font-weight="bold" style:font-weight-asian="bold"/>
    </style:style>
    <style:style style:name="T443_6" style:family="text">
      <style:text-properties fo:font-size="10pt" style:font-size-asian="10pt" style:font-name-complex="Arial" style:font-size-complex="10pt"/>
    </style:style>
    <style:style style:name="P444" style:family="paragraph" style:parent-style-name="Normal">
      <style:paragraph-properties fo:margin-top="0.071cm"/>
    </style:style>
    <style:style style:name="T444_1" style:family="text">
      <style:text-properties fo:font-size="10pt" style:font-size-asian="10pt" style:font-name-complex="Arial" style:font-size-complex="10pt"/>
    </style:style>
    <style:style style:name="T444_2" style:family="text">
      <style:text-properties fo:font-size="10pt" style:font-size-asian="10pt" style:font-name-complex="Arial" style:font-size-complex="10pt"/>
    </style:style>
    <style:style style:name="T444_3" style:family="text">
      <style:text-properties fo:font-size="10pt" style:font-size-asian="10pt" style:font-name-complex="Arial" style:font-size-complex="10pt"/>
    </style:style>
    <style:style style:name="T444_4" style:family="text">
      <style:text-properties fo:font-size="10pt" style:font-size-asian="10pt" style:font-name-complex="Arial" style:font-size-complex="10pt"/>
    </style:style>
    <style:style style:name="T444_5" style:family="text">
      <style:text-properties fo:font-size="10pt" style:font-size-asian="10pt" style:font-name-complex="Arial" style:font-size-complex="10pt"/>
    </style:style>
    <style:style style:name="T444_6" style:family="text">
      <style:text-properties fo:font-size="10pt" style:font-size-asian="10pt" style:font-name-complex="Arial" style:font-size-complex="10pt"/>
    </style:style>
    <style:style style:name="T444_7" style:family="text">
      <style:text-properties fo:font-size="10pt" style:font-size-asian="10pt" style:font-name-complex="Arial" style:font-size-complex="10pt"/>
    </style:style>
    <style:style style:name="T444_8" style:family="text">
      <style:text-properties fo:font-size="10pt" style:font-size-asian="10pt" style:font-name-complex="Arial" style:font-size-complex="10pt"/>
    </style:style>
    <style:style style:name="T444_9" style:family="text">
      <style:text-properties fo:font-size="10pt" style:font-size-asian="10pt" style:font-name-complex="Arial" style:font-size-complex="10pt"/>
    </style:style>
    <style:style style:name="T444_10" style:family="text">
      <style:text-properties fo:font-size="10pt" style:font-size-asian="10pt" style:font-name-complex="Arial" style:font-size-complex="10pt"/>
    </style:style>
    <style:style style:name="T444_11" style:family="text">
      <style:text-properties fo:font-size="10pt" style:font-size-asian="10pt" style:font-name-complex="Arial" style:font-size-complex="10pt"/>
    </style:style>
    <style:style style:name="T444_12" style:family="text">
      <style:text-properties fo:font-size="10pt" style:font-size-asian="10pt" style:font-name-complex="Arial" style:font-size-complex="10pt"/>
    </style:style>
    <style:style style:name="T444_13" style:family="text">
      <style:text-properties fo:font-size="10pt" style:font-size-asian="10pt" style:font-name-complex="Arial" style:font-size-complex="10pt"/>
    </style:style>
    <style:style style:name="P445" style:family="paragraph" style:parent-style-name="Normal">
      <style:paragraph-properties fo:margin-top="0.071cm"/>
    </style:style>
    <style:style style:name="T445_1" style:family="text">
      <style:text-properties fo:font-size="10pt" style:font-size-asian="10pt" style:font-name-complex="Arial" style:font-size-complex="10pt"/>
    </style:style>
    <style:style style:name="T445_2" style:family="text">
      <style:text-properties fo:font-size="10pt" style:font-size-asian="10pt" style:font-name-complex="Arial" style:font-size-complex="10pt"/>
    </style:style>
    <style:style style:name="T445_3" style:family="text">
      <style:text-properties fo:font-size="10pt" style:font-size-asian="10pt" style:font-name-complex="Arial" style:font-size-complex="10pt"/>
    </style:style>
    <style:style style:name="T445_4" style:family="text">
      <style:text-properties fo:font-size="10pt" style:font-size-asian="10pt" style:font-name-complex="Arial" style:font-size-complex="10pt"/>
    </style:style>
    <style:style style:name="T445_5" style:family="text">
      <style:text-properties fo:font-size="10pt" style:font-size-asian="10pt" style:font-name-complex="Arial" style:font-size-complex="10pt"/>
    </style:style>
    <style:style style:name="T445_6" style:family="text">
      <style:text-properties fo:font-size="10pt" style:font-size-asian="10pt" style:font-name-complex="Arial" style:font-size-complex="10pt"/>
    </style:style>
    <style:style style:name="T445_7" style:family="text">
      <style:text-properties fo:font-size="10pt" style:font-size-asian="10pt" style:font-name-complex="Arial" style:font-size-complex="10pt"/>
    </style:style>
    <style:style style:name="T445_8" style:family="text">
      <style:text-properties fo:font-size="10pt" style:font-size-asian="10pt" style:font-name-complex="Arial" style:font-size-complex="10pt"/>
    </style:style>
    <style:style style:name="T445_9" style:family="text">
      <style:text-properties fo:font-size="10pt" style:font-size-asian="10pt" style:font-name-complex="Arial" style:font-size-complex="10pt"/>
    </style:style>
    <style:style style:name="P446" style:family="paragraph" style:parent-style-name="Normal">
      <style:paragraph-properties fo:margin-top="0.071cm"/>
      <style:text-properties fo:font-size="10pt" style:font-size-asian="10pt" style:font-name-complex="Arial" style:font-size-complex="10pt"/>
    </style:style>
    <style:style style:name="P447" style:family="paragraph" style:parent-style-name="Normal">
      <style:paragraph-properties fo:margin-top="0.071cm"/>
    </style:style>
    <style:style style:name="T447_1" style:family="text">
      <style:text-properties fo:font-size="10pt" style:font-size-asian="10pt" style:font-name-complex="Arial" style:font-size-complex="10pt" style:text-underline-style="solid" style:text-underline-color="font-color"/>
    </style:style>
    <style:style style:name="P448" style:family="paragraph" style:parent-style-name="Normal">
      <style:paragraph-properties fo:margin-top="0.071cm" fo:margin-bottom="0.071cm"/>
      <style:text-properties fo:font-size="10pt" style:font-size-asian="10pt" style:font-name-complex="Arial" style:font-size-complex="10pt"/>
    </style:style>
    <style:style style:name="Table10" style:family="table">
      <style:table-properties table:align="left" style:width="15.901cm" fo:margin-left="0cm"/>
    </style:style>
    <style:style style:name="Column36" style:family="table-column">
      <style:table-column-properties style:column-width="5.3cm" style:use-optimal-column-width="false"/>
    </style:style>
    <style:style style:name="Column37" style:family="table-column">
      <style:table-column-properties style:column-width="3.281cm" style:use-optimal-column-width="false"/>
    </style:style>
    <style:style style:name="Column38" style:family="table-column">
      <style:table-column-properties style:column-width="7.32cm" style:use-optimal-column-width="false"/>
    </style:style>
    <style:style style:name="Row37" style:family="table-row">
      <style:table-row-properties style:min-row-height="0.529cm" style:use-optimal-row-height="false"/>
    </style:style>
    <style:style style:name="Cell1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9" style:family="paragraph" style:parent-style-name="Normal">
      <style:paragraph-properties fo:line-height="100%" fo:margin-bottom="0cm"/>
    </style:style>
    <style:style style:name="T449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450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Cell1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1" style:family="paragraph" style:parent-style-name="Normal">
      <style:paragraph-properties fo:line-height="100%" fo:margin-bottom="0cm"/>
    </style:style>
    <style:style style:name="T45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Cell1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2" style:family="paragraph" style:parent-style-name="Normal">
      <style:paragraph-properties fo:line-height="100%" fo:margin-bottom="0cm"/>
    </style:style>
    <style:style style:name="T45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Row38" style:family="table-row">
      <style:table-row-properties style:min-row-height="0.529cm" style:use-optimal-row-height="false"/>
    </style:style>
    <style:style style:name="Cell1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3" style:family="paragraph" style:parent-style-name="Normal">
      <style:paragraph-properties fo:line-height="100%" fo:margin-bottom="0cm"/>
    </style:style>
    <style:style style:name="T453_1" style:family="text">
      <style:text-properties fo:color="#0b0c0c" style:font-name="Arial" fo:font-size="10.5pt" style:font-name-asian="Arial" style:font-size-asian="10.5pt" style:font-name-complex="Arial" style:font-size-complex="10.5pt" fo:language="en" fo:language-asian="en" fo:language-complex="ar" fo:country="GB" fo:country-asian="GB" fo:country-complex="SA"/>
    </style:style>
    <style:style style:name="Cell1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4" style:family="paragraph" style:parent-style-name="Normal">
      <style:paragraph-properties fo:line-height="100%" fo:margin-bottom="0cm"/>
    </style:style>
    <style:style style:name="T454_1" style:family="text">
      <style:text-properties fo:color="#0b0c0c" style:font-name="Arial" fo:font-size="10.5pt" style:font-name-asian="Arial" style:font-size-asian="10.5pt" style:font-name-complex="Arial" style:font-size-complex="10.5pt" fo:language="en" fo:language-asian="en" fo:language-complex="ar" fo:country="GB" fo:country-asian="GB" fo:country-complex="SA"/>
    </style:style>
    <style:style style:name="Cell1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5" style:family="paragraph" style:parent-style-name="Normal">
      <style:paragraph-properties fo:line-height="100%" fo:margin-bottom="0cm"/>
    </style:style>
    <style:style style:name="T455_1" style:family="text">
      <style:text-properties fo:color="#0b0c0c" style:font-name="Arial" fo:font-size="10.5pt" style:font-name-asian="Arial" style:font-size-asian="10.5pt" style:font-name-complex="Arial" style:font-size-complex="10.5pt" fo:language="en" fo:language-asian="en" fo:language-complex="ar" fo:country="GB" fo:country-asian="GB" fo:country-complex="SA"/>
    </style:style>
    <style:style style:name="Row39" style:family="table-row">
      <style:table-row-properties style:min-row-height="0.529cm" style:use-optimal-row-height="false"/>
    </style:style>
    <style:style style:name="Cell1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6" style:family="paragraph" style:parent-style-name="Normal">
      <style:paragraph-properties fo:line-height="100%" fo:margin-bottom="0cm"/>
    </style:style>
    <style:style style:name="T456_1" style:family="text">
      <style:text-properties fo:color="#0b0c0c" style:font-name="Arial" fo:font-size="10.5pt" style:font-name-asian="Arial" style:font-size-asian="10.5pt" style:font-name-complex="Arial" style:font-size-complex="10.5pt" fo:language="en" fo:language-asian="en" fo:language-complex="ar" fo:country="GB" fo:country-asian="GB" fo:country-complex="SA"/>
    </style:style>
    <style:style style:name="Cell1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7" style:family="paragraph" style:parent-style-name="Normal">
      <style:paragraph-properties fo:line-height="100%" fo:margin-bottom="0cm"/>
    </style:style>
    <style:style style:name="T457_1" style:family="text">
      <style:text-properties fo:color="#0b0c0c" style:font-name="Arial" fo:font-size="10.5pt" style:font-name-asian="Arial" style:font-size-asian="10.5pt" style:font-name-complex="Arial" style:font-size-complex="10.5pt" fo:language="en" fo:language-asian="en" fo:language-complex="ar" fo:country="GB" fo:country-asian="GB" fo:country-complex="SA"/>
    </style:style>
    <style:style style:name="Cell1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8" style:family="paragraph" style:parent-style-name="Normal">
      <style:paragraph-properties fo:line-height="100%" fo:margin-bottom="0cm"/>
    </style:style>
    <style:style style:name="T458_1" style:family="text">
      <style:text-properties fo:color="#0b0c0c" style:font-name="Arial" fo:font-size="10.5pt" style:font-name-asian="Arial" style:font-size-asian="10.5pt" style:font-name-complex="Arial" style:font-size-complex="10.5pt" fo:language="en" fo:language-asian="en" fo:language-complex="ar" fo:country="GB" fo:country-asian="GB" fo:country-complex="SA"/>
    </style:style>
    <style:style style:name="T458_2" style:family="text">
      <style:text-properties fo:color="#0b0c0c" style:font-name="Arial" fo:font-size="10.5pt" style:font-name-asian="Arial" style:font-size-asian="10.5pt" style:font-name-complex="Arial" style:font-size-complex="10.5pt" fo:language="en" fo:language-asian="en" fo:language-complex="ar" fo:country="GB" fo:country-asian="GB" fo:country-complex="SA"/>
    </style:style>
    <style:style style:name="T458_3" style:family="text">
      <style:text-properties fo:color="#0b0c0c" style:font-name="Arial" fo:font-size="10.5pt" style:font-name-asian="Arial" style:font-size-asian="10.5pt" style:font-name-complex="Arial" style:font-size-complex="10.5pt" fo:language="en" fo:language-asian="en" fo:language-complex="ar" fo:country="GB" fo:country-asian="GB" fo:country-complex="SA"/>
    </style:style>
    <style:style style:name="Row40" style:family="table-row">
      <style:table-row-properties style:min-row-height="0.529cm" style:use-optimal-row-height="false"/>
    </style:style>
    <style:style style:name="Cell1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9" style:family="paragraph" style:parent-style-name="Normal">
      <style:paragraph-properties fo:line-height="100%" fo:margin-bottom="0cm"/>
    </style:style>
    <style:style style:name="T459_1" style:family="text">
      <style:text-properties fo:color="#0b0c0c" style:font-name="Arial" fo:font-size="10.5pt" style:font-name-asian="Arial" style:font-size-asian="10.5pt" style:font-name-complex="Arial" style:font-size-complex="10.5pt" fo:language="en" fo:language-asian="en" fo:language-complex="ar" fo:country="GB" fo:country-asian="GB" fo:country-complex="SA"/>
    </style:style>
    <style:style style:name="Cell1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0" style:family="paragraph" style:parent-style-name="Normal">
      <style:paragraph-properties fo:line-height="100%" fo:margin-bottom="0cm"/>
    </style:style>
    <style:style style:name="T460_1" style:family="text">
      <style:text-properties fo:color="#0b0c0c" style:font-name="Arial" fo:font-size="10.5pt" style:font-name-asian="Arial" style:font-size-asian="10.5pt" style:font-name-complex="Arial" style:font-size-complex="10.5pt" fo:language="en" fo:language-asian="en" fo:language-complex="ar" fo:country="GB" fo:country-asian="GB" fo:country-complex="SA"/>
    </style:style>
    <style:style style:name="Cell1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1" style:family="paragraph" style:parent-style-name="Normal">
      <style:paragraph-properties fo:line-height="100%" fo:margin-bottom="0cm"/>
    </style:style>
    <style:style style:name="T46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61_2" style:family="text">
      <style:text-properties fo:color="#0b0c0c" style:font-name="Arial" fo:font-size="10.5pt" style:font-name-asian="Arial" style:font-size-asian="10.5pt" style:font-name-complex="Arial" style:font-size-complex="10.5pt" fo:language="en" fo:language-asian="en" fo:language-complex="ar" fo:country="GB" fo:country-asian="GB" fo:country-complex="SA"/>
    </style:style>
    <style:style style:name="Row41" style:family="table-row">
      <style:table-row-properties style:min-row-height="0.529cm" style:use-optimal-row-height="false"/>
    </style:style>
    <style:style style:name="Cell1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2" style:family="paragraph" style:parent-style-name="Normal">
      <style:paragraph-properties fo:line-height="100%" fo:margin-bottom="0cm"/>
    </style:style>
    <style:style style:name="T462_1" style:family="text">
      <style:text-properties fo:color="#0b0c0c" style:font-name="Arial" fo:font-size="10.5pt" style:font-name-asian="Arial" style:font-size-asian="10.5pt" style:font-name-complex="Arial" style:font-size-complex="10.5pt" fo:language="en" fo:language-asian="en" fo:language-complex="ar" fo:country="GB" fo:country-asian="GB" fo:country-complex="SA"/>
    </style:style>
    <style:style style:name="Cell1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3" style:family="paragraph" style:parent-style-name="Normal">
      <style:paragraph-properties fo:line-height="100%" fo:margin-bottom="0cm"/>
    </style:style>
    <style:style style:name="T463_1" style:family="text">
      <style:text-properties fo:color="#0b0c0c" style:font-name="Arial" fo:font-size="10.5pt" style:font-name-asian="Arial" style:font-size-asian="10.5pt" style:font-name-complex="Arial" style:font-size-complex="10.5pt" fo:language="en" fo:language-asian="en" fo:language-complex="ar" fo:country="GB" fo:country-asian="GB" fo:country-complex="SA"/>
    </style:style>
    <style:style style:name="Cell1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4" style:family="paragraph" style:parent-style-name="Normal">
      <style:paragraph-properties fo:line-height="100%" fo:margin-bottom="0cm"/>
    </style:style>
    <style:style style:name="T464_1" style:family="text">
      <style:text-properties fo:color="#0b0c0c" style:font-name="Arial" fo:font-size="10.5pt" style:font-name-asian="Arial" style:font-size-asian="10.5pt" style:font-name-complex="Arial" style:font-size-complex="10.5pt" fo:language="en" fo:language-asian="en" fo:language-complex="ar" fo:country="GB" fo:country-asian="GB" fo:country-complex="SA"/>
    </style:style>
    <style:style style:name="P465" style:family="paragraph" style:parent-style-name="Normal">
      <style:paragraph-properties fo:margin-top="0.071cm"/>
      <style:text-properties fo:font-size="10pt" style:font-size-asian="10pt" style:font-name-complex="Arial" style:font-size-complex="10pt"/>
    </style:style>
    <style:style style:name="P466" style:family="paragraph" style:parent-style-name="Normal">
      <style:paragraph-properties fo:margin-top="0.071cm"/>
    </style:style>
    <style:style style:name="T466_1" style:family="text">
      <style:text-properties fo:font-size="10pt" style:font-size-asian="10pt" style:font-name-complex="Arial" style:font-size-complex="10pt" style:text-underline-style="solid" style:text-underline-color="font-color"/>
    </style:style>
    <style:style style:name="P467" style:family="paragraph" style:parent-style-name="Normal">
      <style:paragraph-properties fo:margin-top="0.071cm" fo:margin-bottom="0.071cm"/>
      <style:text-properties fo:font-size="10pt" style:font-size-asian="10pt" style:font-name-complex="Arial" style:font-size-complex="10pt"/>
    </style:style>
    <style:style style:name="Table11" style:family="table">
      <style:table-properties table:align="left" style:width="16.11cm" fo:margin-left="0cm"/>
    </style:style>
    <style:style style:name="Column39" style:family="table-column">
      <style:table-column-properties style:column-width="2.284cm" style:use-optimal-column-width="false"/>
    </style:style>
    <style:style style:name="Column40" style:family="table-column">
      <style:table-column-properties style:column-width="2.522cm" style:use-optimal-column-width="false"/>
    </style:style>
    <style:style style:name="Column41" style:family="table-column">
      <style:table-column-properties style:column-width="8.428cm" style:use-optimal-column-width="false"/>
    </style:style>
    <style:style style:name="Column42" style:family="table-column">
      <style:table-column-properties style:column-width="2.875cm" style:use-optimal-column-width="false"/>
    </style:style>
    <style:style style:name="Row42" style:family="table-row">
      <style:table-row-properties style:min-row-height="0.529cm" style:use-optimal-row-height="false"/>
    </style:style>
    <style:style style:name="Cell1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8" style:family="paragraph" style:parent-style-name="Normal">
      <style:paragraph-properties fo:line-height="100%" fo:margin-bottom="0cm"/>
    </style:style>
    <style:style style:name="T468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9" style:family="paragraph" style:parent-style-name="Normal">
      <style:paragraph-properties fo:line-height="100%" fo:margin-bottom="0cm"/>
    </style:style>
    <style:style style:name="T469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0" style:family="paragraph" style:parent-style-name="Normal">
      <style:paragraph-properties fo:line-height="100%" fo:margin-bottom="0cm"/>
    </style:style>
    <style:style style:name="T470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1" style:family="paragraph" style:parent-style-name="Normal">
      <style:paragraph-properties fo:line-height="100%" fo:margin-bottom="0cm"/>
    </style:style>
    <style:style style:name="T471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43" style:family="table-row">
      <style:table-row-properties style:min-row-height="0.529cm" style:use-optimal-row-height="false"/>
    </style:style>
    <style:style style:name="Cell1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2" style:family="paragraph" style:parent-style-name="Normal">
      <style:paragraph-properties fo:line-height="100%" fo:margin-bottom="0cm"/>
    </style:style>
    <style:style style:name="T472_1" style:family="text">
      <style:text-properties fo:color="#0b0c0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3" style:family="paragraph" style:parent-style-name="Normal">
      <style:paragraph-properties fo:line-height="100%" fo:margin-bottom="0cm"/>
    </style:style>
    <style:style style:name="T47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474" style:family="paragraph" style:parent-style-name="Normal">
      <style:paragraph-properties fo:line-height="100%" fo:margin-bottom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5" style:family="paragraph" style:parent-style-name="Normal">
      <style:paragraph-properties fo:line-height="100%" fo:margin-bottom="0cm"/>
    </style:style>
    <style:style style:name="T475_1" style:family="text">
      <style:text-properties fo:color="#0b0c0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P476" style:family="paragraph" style:parent-style-name="Normal">
      <style:paragraph-properties fo:line-height="100%" fo:margin-bottom="0cm"/>
      <style:text-properties fo:color="#0b0c0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477" style:family="paragraph" style:parent-style-name="Normal">
      <style:paragraph-properties fo:line-height="100%" fo:margin-bottom="0cm"/>
    </style:style>
    <style:style style:name="T477_1" style:family="text">
      <style:text-properties fo:color="#0b0c0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477_2" style:family="text">
      <style:text-properties fo:color="#0b0c0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477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8" style:family="paragraph" style:parent-style-name="Normal">
      <style:paragraph-properties fo:line-height="100%" fo:margin-bottom="0cm"/>
    </style:style>
    <style:style style:name="T47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Row44" style:family="table-row">
      <style:table-row-properties style:min-row-height="0.529cm" style:use-optimal-row-height="false"/>
    </style:style>
    <style:style style:name="Cell1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9" style:family="paragraph" style:parent-style-name="Normal">
      <style:paragraph-properties fo:line-height="100%" fo:margin-bottom="0cm"/>
    </style:style>
    <style:style style:name="T479_1" style:family="text">
      <style:text-properties fo:color="#0b0c0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480" style:family="paragraph" style:parent-style-name="Normal">
      <style:paragraph-properties fo:line-height="100%" fo:margin-bottom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1" style:family="paragraph" style:parent-style-name="Normal">
      <style:paragraph-properties fo:line-height="100%" fo:margin-bottom="0cm"/>
    </style:style>
    <style:style style:name="T48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482" style:family="paragraph" style:parent-style-name="Normal">
      <style:paragraph-properties fo:line-height="100%" fo:margin-bottom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3" style:family="paragraph" style:parent-style-name="Normal">
      <style:paragraph-properties fo:line-height="100%" fo:margin-bottom="0cm"/>
    </style:style>
    <style:style style:name="T483_1" style:family="text">
      <style:text-properties fo:color="#0b0c0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483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P484" style:family="paragraph" style:parent-style-name="Normal">
      <style:paragraph-properties fo:line-height="100%" fo:margin-bottom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485" style:family="paragraph" style:parent-style-name="Normal">
      <style:paragraph-properties fo:line-height="100%" fo:margin-bottom="0cm"/>
    </style:style>
    <style:style style:name="T485_1" style:family="text">
      <style:text-properties fo:color="#0b0c0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485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6" style:family="paragraph" style:parent-style-name="Normal">
      <style:paragraph-properties fo:line-height="100%" fo:margin-bottom="0cm"/>
    </style:style>
    <style:style style:name="T48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487" style:family="paragraph" style:parent-style-name="Normal">
      <style:paragraph-properties fo:line-height="100%" fo:margin-bottom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Row45" style:family="table-row">
      <style:table-row-properties style:min-row-height="0.529cm" style:use-optimal-row-height="false"/>
    </style:style>
    <style:style style:name="Cell1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8" style:family="paragraph" style:parent-style-name="Normal">
      <style:paragraph-properties fo:line-height="100%" fo:margin-bottom="0cm"/>
    </style:style>
    <style:style style:name="T488_1" style:family="text">
      <style:text-properties fo:color="#0b0c0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9" style:family="paragraph" style:parent-style-name="Normal">
      <style:paragraph-properties fo:line-height="100%" fo:margin-bottom="0cm"/>
    </style:style>
    <style:style style:name="T48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490" style:family="paragraph" style:parent-style-name="Normal">
      <style:paragraph-properties fo:line-height="100%" fo:margin-bottom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1" style:family="paragraph" style:parent-style-name="Normal">
      <style:paragraph-properties fo:line-height="100%" fo:margin-bottom="0cm"/>
    </style:style>
    <style:style style:name="T49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491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491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491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491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P492" style:family="paragraph" style:parent-style-name="Normal">
      <style:paragraph-properties fo:line-height="100%" fo:margin-bottom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493" style:family="paragraph" style:parent-style-name="Normal">
      <style:paragraph-properties fo:line-height="100%" fo:margin-bottom="0cm"/>
    </style:style>
    <style:style style:name="T493_1" style:family="text">
      <style:text-properties fo:color="#0b0c0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493_2" style:family="text">
      <style:text-properties fo:color="#0b0c0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493_3" style:family="text">
      <style:text-properties fo:color="#0b0c0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493_4" style:family="text">
      <style:text-properties fo:color="#0b0c0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493_5" style:family="text">
      <style:text-properties fo:color="#0b0c0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4" style:family="paragraph" style:parent-style-name="Normal">
      <style:paragraph-properties fo:line-height="100%" fo:margin-bottom="0cm"/>
    </style:style>
    <style:style style:name="T49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495" style:family="paragraph" style:parent-style-name="Normal">
      <style:paragraph-properties fo:line-height="100%" fo:margin-bottom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Row46" style:family="table-row">
      <style:table-row-properties style:min-row-height="0.529cm" style:use-optimal-row-height="false"/>
    </style:style>
    <style:style style:name="Cell1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6" style:family="paragraph" style:parent-style-name="Normal">
      <style:paragraph-properties fo:line-height="100%" fo:margin-bottom="0cm"/>
    </style:style>
    <style:style style:name="T496_1" style:family="text">
      <style:text-properties fo:color="#0b0c0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7" style:family="paragraph" style:parent-style-name="Normal">
      <style:paragraph-properties fo:line-height="100%" fo:margin-bottom="0cm"/>
    </style:style>
    <style:style style:name="T49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498" style:family="paragraph" style:parent-style-name="Normal">
      <style:paragraph-properties fo:line-height="100%" fo:margin-bottom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9" style:family="paragraph" style:parent-style-name="Normal">
      <style:paragraph-properties fo:line-height="100%" fo:margin-bottom="0cm"/>
    </style:style>
    <style:style style:name="T499_1" style:family="text">
      <style:text-properties fo:color="#0b0c0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500" style:family="paragraph" style:parent-style-name="Normal">
      <style:paragraph-properties fo:line-height="100%" fo:margin-bottom="0cm"/>
      <style:text-properties fo:color="#0b0c0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501" style:family="paragraph" style:parent-style-name="Normal">
      <style:paragraph-properties fo:line-height="100%" fo:margin-bottom="0cm"/>
    </style:style>
    <style:style style:name="T501_1" style:family="text">
      <style:text-properties fo:color="#0b0c0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501_2" style:family="text">
      <style:text-properties fo:color="#0b0c0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501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2" style:family="paragraph" style:parent-style-name="Normal">
      <style:paragraph-properties fo:line-height="100%" fo:margin-bottom="0cm"/>
    </style:style>
    <style:style style:name="T50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Row47" style:family="table-row">
      <style:table-row-properties style:min-row-height="0.529cm" style:use-optimal-row-height="false"/>
    </style:style>
    <style:style style:name="Cell1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3" style:family="paragraph" style:parent-style-name="Normal">
      <style:paragraph-properties fo:line-height="100%" fo:margin-bottom="0cm"/>
    </style:style>
    <style:style style:name="T503_1" style:family="text">
      <style:text-properties fo:color="#0b0c0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4" style:family="paragraph" style:parent-style-name="Normal">
      <style:paragraph-properties fo:line-height="100%" fo:margin-bottom="0cm"/>
    </style:style>
    <style:style style:name="T50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5" style:family="paragraph" style:parent-style-name="Normal">
      <style:paragraph-properties fo:line-height="100%" fo:margin-bottom="0cm"/>
    </style:style>
    <style:style style:name="T505_1" style:family="text">
      <style:text-properties fo:color="#0b0c0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505_2" style:family="text">
      <style:text-properties fo:color="#0b0c0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P506" style:family="paragraph" style:parent-style-name="Normal">
      <style:paragraph-properties fo:line-height="100%" fo:margin-bottom="0cm"/>
      <style:text-properties fo:color="#0b0c0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507" style:family="paragraph" style:parent-style-name="Normal">
      <style:paragraph-properties fo:line-height="100%" fo:margin-bottom="0cm"/>
    </style:style>
    <style:style style:name="T507_1" style:family="text">
      <style:text-properties fo:color="#0b0c0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8" style:family="paragraph" style:parent-style-name="Normal">
      <style:paragraph-properties fo:line-height="100%" fo:margin-bottom="0cm"/>
    </style:style>
    <style:style style:name="T50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509" style:family="paragraph" style:parent-style-name="Normal">
      <style:paragraph-properties fo:line-height="100%" fo:margin-bottom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Row48" style:family="table-row">
      <style:table-row-properties style:min-row-height="0.529cm" style:use-optimal-row-height="false"/>
    </style:style>
    <style:style style:name="Cell1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0" style:family="paragraph" style:parent-style-name="Normal">
      <style:paragraph-properties fo:line-height="100%" fo:margin-bottom="0cm"/>
    </style:style>
    <style:style style:name="T510_1" style:family="text">
      <style:text-properties fo:color="#0b0c0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1" style:family="paragraph" style:parent-style-name="Normal">
      <style:paragraph-properties fo:line-height="100%" fo:margin-bottom="0cm"/>
    </style:style>
    <style:style style:name="T51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512" style:family="paragraph" style:parent-style-name="Normal">
      <style:paragraph-properties fo:line-height="100%" fo:margin-bottom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3" style:family="paragraph" style:parent-style-name="Normal">
      <style:paragraph-properties fo:line-height="100%" fo:margin-bottom="0cm"/>
    </style:style>
    <style:style style:name="T513_1" style:family="text">
      <style:text-properties fo:color="#0b0c0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P514" style:family="paragraph" style:parent-style-name="Normal">
      <style:paragraph-properties fo:line-height="100%" fo:margin-bottom="0cm"/>
      <style:text-properties fo:color="#0b0c0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515" style:family="paragraph" style:parent-style-name="Normal">
      <style:paragraph-properties fo:line-height="100%" fo:margin-bottom="0cm"/>
    </style:style>
    <style:style style:name="T515_1" style:family="text">
      <style:text-properties fo:color="#0b0c0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515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6" style:family="paragraph" style:parent-style-name="Normal">
      <style:paragraph-properties fo:line-height="100%" fo:margin-bottom="0cm"/>
    </style:style>
    <style:style style:name="T51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517" style:family="paragraph" style:parent-style-name="Normal">
      <style:paragraph-properties fo:line-height="100%" fo:margin-bottom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Row49" style:family="table-row">
      <style:table-row-properties style:min-row-height="0.529cm" style:use-optimal-row-height="false"/>
    </style:style>
    <style:style style:name="Cell1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8" style:family="paragraph" style:parent-style-name="Normal">
      <style:paragraph-properties fo:line-height="100%" fo:margin-bottom="0cm"/>
    </style:style>
    <style:style style:name="T518_1" style:family="text">
      <style:text-properties fo:color="#0b0c0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9" style:family="paragraph" style:parent-style-name="Normal">
      <style:paragraph-properties fo:line-height="100%" fo:margin-bottom="0cm"/>
    </style:style>
    <style:style style:name="T51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0" style:family="paragraph" style:parent-style-name="Normal">
      <style:paragraph-properties fo:line-height="100%" fo:margin-bottom="0cm"/>
    </style:style>
    <style:style style:name="T520_1" style:family="text">
      <style:text-properties fo:color="#0b0c0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P521" style:family="paragraph" style:parent-style-name="Normal">
      <style:paragraph-properties fo:line-height="100%" fo:margin-bottom="0cm"/>
      <style:text-properties fo:color="#0b0c0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522" style:family="paragraph" style:parent-style-name="Normal">
      <style:paragraph-properties fo:line-height="100%" fo:margin-bottom="0cm"/>
    </style:style>
    <style:style style:name="T522_1" style:family="text">
      <style:text-properties fo:color="#0b0c0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522_2" style:family="text">
      <style:text-properties fo:color="#0b0c0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522_3" style:family="text">
      <style:text-properties fo:color="#0b0c0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522_4" style:family="text">
      <style:text-properties fo:color="#0b0c0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522_5" style:family="text">
      <style:text-properties fo:color="#0b0c0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3" style:family="paragraph" style:parent-style-name="Normal">
      <style:paragraph-properties fo:line-height="100%" fo:margin-bottom="0cm"/>
    </style:style>
    <style:style style:name="T52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524" style:family="paragraph" style:parent-style-name="Normal">
      <style:paragraph-properties fo:line-height="100%" fo:margin-bottom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Row50" style:family="table-row">
      <style:table-row-properties style:min-row-height="0.529cm" style:use-optimal-row-height="false"/>
    </style:style>
    <style:style style:name="Cell1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5" style:family="paragraph" style:parent-style-name="Normal">
      <style:paragraph-properties fo:line-height="100%" fo:margin-bottom="0cm"/>
    </style:style>
    <style:style style:name="T525_1" style:family="text">
      <style:text-properties fo:color="#0b0c0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6" style:family="paragraph" style:parent-style-name="Normal">
      <style:paragraph-properties fo:line-height="100%" fo:margin-bottom="0cm"/>
    </style:style>
    <style:style style:name="T52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527" style:family="paragraph" style:parent-style-name="Normal">
      <style:paragraph-properties fo:line-height="100%" fo:margin-bottom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8" style:family="paragraph" style:parent-style-name="Normal">
      <style:paragraph-properties fo:line-height="100%" fo:margin-bottom="0cm"/>
    </style:style>
    <style:style style:name="T528_1" style:family="text">
      <style:text-properties fo:color="#0b0c0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P529" style:family="paragraph" style:parent-style-name="Normal">
      <style:paragraph-properties fo:line-height="100%" fo:margin-bottom="0cm"/>
      <style:text-properties fo:color="#0b0c0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530" style:family="paragraph" style:parent-style-name="Normal">
      <style:paragraph-properties fo:line-height="100%" fo:margin-bottom="0cm"/>
    </style:style>
    <style:style style:name="T530_1" style:family="text">
      <style:text-properties fo:color="#0b0c0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530_2" style:family="text">
      <style:text-properties fo:color="#0b0c0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530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1" style:family="paragraph" style:parent-style-name="Normal">
      <style:paragraph-properties fo:line-height="100%" fo:margin-bottom="0cm"/>
    </style:style>
    <style:style style:name="T53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532" style:family="paragraph" style:parent-style-name="Normal">
      <style:paragraph-properties fo:line-height="100%" fo:margin-bottom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Row51" style:family="table-row">
      <style:table-row-properties style:min-row-height="0.529cm" style:use-optimal-row-height="false"/>
    </style:style>
    <style:style style:name="Cell1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3" style:family="paragraph" style:parent-style-name="Normal">
      <style:paragraph-properties fo:line-height="100%" fo:margin-bottom="0cm"/>
    </style:style>
    <style:style style:name="T533_1" style:family="text">
      <style:text-properties fo:color="#0b0c0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4" style:family="paragraph" style:parent-style-name="Normal">
      <style:paragraph-properties fo:line-height="100%" fo:margin-bottom="0cm"/>
    </style:style>
    <style:style style:name="T53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535" style:family="paragraph" style:parent-style-name="Normal">
      <style:paragraph-properties fo:line-height="100%" fo:margin-bottom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6" style:family="paragraph" style:parent-style-name="Normal">
      <style:paragraph-properties fo:line-height="100%" fo:margin-bottom="0cm"/>
    </style:style>
    <style:style style:name="T536_1" style:family="text">
      <style:text-properties fo:color="#0b0c0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P537" style:family="paragraph" style:parent-style-name="Normal">
      <style:paragraph-properties fo:line-height="100%" fo:margin-bottom="0cm"/>
      <style:text-properties fo:color="#0b0c0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538" style:family="paragraph" style:parent-style-name="Normal">
      <style:paragraph-properties fo:line-height="100%" fo:margin-bottom="0cm"/>
    </style:style>
    <style:style style:name="T538_1" style:family="text">
      <style:text-properties fo:color="#0b0c0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538_2" style:family="text">
      <style:text-properties fo:color="#0b0c0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538_3" style:family="text">
      <style:text-properties fo:color="#0b0c0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538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9" style:family="paragraph" style:parent-style-name="Normal">
      <style:paragraph-properties fo:line-height="100%" fo:margin-bottom="0cm"/>
    </style:style>
    <style:style style:name="T53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540" style:family="paragraph" style:parent-style-name="Normal">
      <style:paragraph-properties fo:line-height="100%" fo:margin-bottom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Row52" style:family="table-row">
      <style:table-row-properties style:min-row-height="0.529cm" style:use-optimal-row-height="false"/>
    </style:style>
    <style:style style:name="Cell1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1" style:family="paragraph" style:parent-style-name="Normal">
      <style:paragraph-properties fo:line-height="100%" fo:margin-bottom="0cm"/>
    </style:style>
    <style:style style:name="T541_1" style:family="text">
      <style:text-properties fo:color="#0b0c0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2" style:family="paragraph" style:parent-style-name="Normal">
      <style:paragraph-properties fo:line-height="100%" fo:margin-bottom="0cm"/>
    </style:style>
    <style:style style:name="T54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543" style:family="paragraph" style:parent-style-name="Normal">
      <style:paragraph-properties fo:line-height="100%" fo:margin-bottom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4" style:family="paragraph" style:parent-style-name="Normal">
      <style:paragraph-properties fo:line-height="100%" fo:margin-bottom="0cm"/>
    </style:style>
    <style:style style:name="T544_1" style:family="text">
      <style:text-properties fo:color="#0b0c0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P545" style:family="paragraph" style:parent-style-name="Normal">
      <style:paragraph-properties fo:line-height="100%" fo:margin-bottom="0cm"/>
      <style:text-properties fo:color="#0b0c0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546" style:family="paragraph" style:parent-style-name="Normal">
      <style:paragraph-properties fo:line-height="100%" fo:margin-bottom="0cm"/>
    </style:style>
    <style:style style:name="T546_1" style:family="text">
      <style:text-properties fo:color="#0b0c0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546_2" style:family="text">
      <style:text-properties fo:color="#0b0c0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546_3" style:family="text">
      <style:text-properties fo:color="#0b0c0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7" style:family="paragraph" style:parent-style-name="Normal">
      <style:paragraph-properties fo:line-height="100%" fo:margin-bottom="0cm"/>
    </style:style>
    <style:style style:name="T54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548" style:family="paragraph" style:parent-style-name="Normal">
      <style:paragraph-properties fo:line-height="100%" fo:margin-bottom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Row53" style:family="table-row">
      <style:table-row-properties style:min-row-height="0.529cm" style:use-optimal-row-height="false"/>
    </style:style>
    <style:style style:name="Cell1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9" style:family="paragraph" style:parent-style-name="Normal">
      <style:paragraph-properties fo:line-height="100%" fo:margin-bottom="0cm"/>
    </style:style>
    <style:style style:name="T549_1" style:family="text">
      <style:text-properties fo:color="#0b0c0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0" style:family="paragraph" style:parent-style-name="Normal">
      <style:paragraph-properties fo:line-height="100%" fo:margin-bottom="0cm"/>
    </style:style>
    <style:style style:name="T55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1" style:family="paragraph" style:parent-style-name="Normal">
      <style:paragraph-properties fo:line-height="100%" fo:margin-bottom="0cm"/>
    </style:style>
    <style:style style:name="T551_1" style:family="text">
      <style:text-properties fo:color="#0b0c0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P552" style:family="paragraph" style:parent-style-name="Normal">
      <style:paragraph-properties fo:line-height="100%" fo:margin-bottom="0cm"/>
      <style:text-properties fo:color="#0b0c0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553" style:family="paragraph" style:parent-style-name="Normal">
      <style:paragraph-properties fo:line-height="100%" fo:margin-bottom="0cm"/>
    </style:style>
    <style:style style:name="T553_1" style:family="text">
      <style:text-properties fo:color="#0b0c0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4" style:family="paragraph" style:parent-style-name="Normal">
      <style:paragraph-properties fo:line-height="100%" fo:margin-bottom="0cm"/>
    </style:style>
    <style:style style:name="T55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Row54" style:family="table-row">
      <style:table-row-properties style:min-row-height="0.529cm" style:use-optimal-row-height="false"/>
    </style:style>
    <style:style style:name="Cell1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5" style:family="paragraph" style:parent-style-name="Normal">
      <style:paragraph-properties fo:line-height="100%" fo:margin-bottom="0cm"/>
    </style:style>
    <style:style style:name="T555_1" style:family="text">
      <style:text-properties fo:color="#0b0c0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6" style:family="paragraph" style:parent-style-name="Normal">
      <style:paragraph-properties fo:line-height="100%" fo:margin-bottom="0cm"/>
    </style:style>
    <style:style style:name="T55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7" style:family="paragraph" style:parent-style-name="Normal">
      <style:paragraph-properties fo:line-height="100%" fo:margin-bottom="0cm"/>
    </style:style>
    <style:style style:name="T557_1" style:family="text">
      <style:text-properties fo:color="#0b0c0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P558" style:family="paragraph" style:parent-style-name="Normal">
      <style:paragraph-properties fo:line-height="100%" fo:margin-bottom="0cm"/>
      <style:text-properties fo:color="#0b0c0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559" style:family="paragraph" style:parent-style-name="Normal">
      <style:paragraph-properties fo:line-height="100%" fo:margin-bottom="0cm"/>
    </style:style>
    <style:style style:name="T559_1" style:family="text">
      <style:text-properties fo:color="#0b0c0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559_2" style:family="text">
      <style:text-properties fo:color="#0b0c0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559_3" style:family="text">
      <style:text-properties fo:color="#0b0c0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559_4" style:family="text">
      <style:text-properties fo:color="#0b0c0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560" style:family="paragraph" style:parent-style-name="Normal">
      <style:paragraph-properties fo:line-height="100%" fo:margin-bottom="0cm"/>
      <style:text-properties fo:color="#0b0c0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Cell1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1" style:family="paragraph" style:parent-style-name="Normal">
      <style:paragraph-properties fo:line-height="100%" fo:margin-bottom="0cm"/>
    </style:style>
    <style:style style:name="T56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562" style:family="paragraph" style:parent-style-name="Normal"/>
    <style:style style:name="P563" style:family="paragraph" style:parent-style-name="Normal">
      <style:paragraph-properties fo:margin-top="0.071cm"/>
      <style:text-properties fo:font-size="10pt" style:font-size-asian="10pt" style:font-name-complex="Arial" style:font-size-complex="10pt" style:text-underline-style="solid" style:text-underline-color="font-color"/>
    </style:style>
    <style:style style:name="P564" style:family="paragraph" style:parent-style-name="Normal">
      <style:paragraph-properties fo:margin-top="0.071cm"/>
    </style:style>
    <style:style style:name="T564_1" style:family="text">
      <style:text-properties fo:font-size="10pt" style:font-size-asian="10pt" style:font-name-complex="Arial" style:font-size-complex="10pt" style:text-underline-style="solid" style:text-underline-color="font-color"/>
    </style:style>
    <style:style style:name="T564_2" style:family="text">
      <style:text-properties fo:font-size="10pt" style:font-size-asian="10pt" style:font-name-complex="Arial" style:font-size-complex="10pt" style:text-underline-style="solid" style:text-underline-color="font-color"/>
    </style:style>
    <style:style style:name="P565" style:family="paragraph" style:parent-style-name="Normal">
      <style:paragraph-properties fo:margin-top="0.071cm"/>
    </style:style>
    <style:style style:name="T565_1" style:family="text" style:parent-style-name="Internet_20_link">
      <style:text-properties fo:color="#000000" fo:font-size="10pt" style:font-name-asian="Arial" style:font-size-asian="10pt" style:font-name-complex="Arial" style:font-size-complex="10pt" style:text-underline-style="none"/>
    </style:style>
    <style:style style:name="P566" style:family="paragraph" style:parent-style-name="Normal">
      <style:paragraph-properties fo:margin-top="0.071cm"/>
      <style:text-properties fo:font-size="10pt" style:font-size-asian="10pt" style:font-name-complex="Arial" style:font-size-complex="10pt"/>
    </style:style>
    <style:style style:name="P567" style:family="paragraph" style:parent-style-name="Normal">
      <style:paragraph-properties fo:margin-top="0.071cm"/>
    </style:style>
    <style:style style:name="T567_1" style:family="text">
      <style:text-properties fo:font-size="10pt" style:font-size-asian="10pt" style:font-name-complex="Arial" style:font-size-complex="10pt"/>
    </style:style>
    <style:style style:name="T567_2" style:family="text">
      <style:text-properties fo:font-size="10pt" style:font-size-asian="10pt" style:font-name-complex="Arial" style:font-size-complex="10pt"/>
    </style:style>
    <style:style style:name="T567_3" style:family="text">
      <style:text-properties fo:font-size="10pt" style:font-size-asian="10pt" style:font-name-complex="Arial" style:font-size-complex="10pt"/>
    </style:style>
    <style:style style:name="T567_4" style:family="text">
      <style:text-properties fo:font-size="10pt" style:font-size-asian="10pt" style:font-name-complex="Arial" style:font-size-complex="10pt"/>
    </style:style>
    <style:style style:name="P568" style:family="paragraph" style:parent-style-name="Normal">
      <style:paragraph-properties fo:margin-top="0.071cm"/>
      <style:text-properties fo:font-size="10pt" style:font-size-asian="10pt" style:font-name-complex="Arial" style:font-size-complex="10pt"/>
    </style:style>
    <style:style style:name="P569" style:family="paragraph" style:parent-style-name="Normal">
      <style:paragraph-properties fo:margin-top="0.071cm"/>
    </style:style>
    <style:style style:name="T569_1" style:family="text">
      <style:text-properties fo:font-size="10pt" style:font-size-asian="10pt" style:font-name-complex="Arial" style:font-size-complex="10pt"/>
    </style:style>
    <style:style style:name="T569_2" style:family="text">
      <style:text-properties fo:font-size="10pt" style:font-size-asian="10pt" style:font-name-complex="Arial" style:font-size-complex="10pt"/>
    </style:style>
    <style:style style:name="T569_3" style:family="text">
      <style:text-properties fo:font-size="10pt" style:font-size-asian="10pt" style:font-name-complex="Arial" style:font-size-complex="10pt"/>
    </style:style>
    <style:style style:name="T569_4" style:family="text">
      <style:text-properties fo:font-size="10pt" style:font-size-asian="10pt" style:font-name-complex="Arial" style:font-size-complex="10pt"/>
    </style:style>
    <style:style style:name="P570" style:family="paragraph" style:parent-style-name="List_20_Paragraph">
      <style:paragraph-properties fo:margin-top="0.071cm"/>
      <style:text-properties fo:font-size="10pt" style:font-size-asian="10pt" style:font-name-complex="Arial"/>
    </style:style>
    <style:style style:name="T570_1" style:family="text">
      <style:text-properties fo:font-size="10pt" style:font-size-asian="10pt" style:font-name-complex="Arial"/>
    </style:style>
    <style:style style:name="P571" style:family="paragraph" style:parent-style-name="List_20_Paragraph">
      <style:paragraph-properties fo:margin-top="0.071cm"/>
      <style:text-properties fo:font-size="10pt" style:font-size-asian="10pt" style:font-name-complex="Arial"/>
    </style:style>
    <style:style style:name="T571_1" style:family="text">
      <style:text-properties fo:font-size="10pt" style:font-size-asian="10pt" style:font-name-complex="Arial"/>
    </style:style>
    <style:style style:name="P572" style:family="paragraph" style:parent-style-name="List_20_Paragraph">
      <style:paragraph-properties fo:margin-top="0.071cm"/>
      <style:text-properties fo:font-size="10pt" style:font-size-asian="10pt" style:font-name-complex="Arial"/>
    </style:style>
    <style:style style:name="T572_1" style:family="text">
      <style:text-properties fo:font-size="10pt" style:font-size-asian="10pt" style:font-name-complex="Arial"/>
    </style:style>
    <style:style style:name="P573" style:family="paragraph" style:parent-style-name="List_20_Paragraph">
      <style:paragraph-properties fo:margin-top="0.071cm"/>
      <style:text-properties fo:font-size="10pt" style:font-size-asian="10pt" style:font-name-complex="Arial"/>
    </style:style>
    <style:style style:name="T573_1" style:family="text">
      <style:text-properties fo:font-size="10pt" style:font-size-asian="10pt" style:font-name-complex="Arial"/>
    </style:style>
    <style:style style:name="P574" style:family="paragraph" style:parent-style-name="Normal">
      <style:paragraph-properties fo:margin-top="0.071cm" fo:margin-bottom="0.071cm"/>
      <style:text-properties fo:font-size="10pt" style:font-size-asian="10pt" style:font-name-complex="Arial" style:font-size-complex="10pt"/>
    </style:style>
    <style:style style:name="P575" style:family="paragraph" style:parent-style-name="Normal">
      <style:text-properties fo:font-size="10pt" style:font-size-asian="10pt" style:font-size-complex="10pt"/>
    </style:style>
    <style:style style:name="P576" style:family="paragraph" style:parent-style-name="Normal">
      <style:paragraph-properties fo:background-color="#d9e2f3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576_1" style:family="text">
      <style:text-properties fo:font-size="14pt" style:font-size-asian="14pt" style:font-size-complex="14pt" fo:font-weight="bold" style:font-weight-asian="bold" style:font-weight-complex="bold"/>
    </style:style>
    <style:style style:name="T576_2" style:family="text">
      <style:text-properties fo:font-size="14pt" style:font-size-asian="14pt" style:font-size-complex="14pt" fo:font-weight="bold" style:font-weight-asian="bold" style:font-weight-complex="bold"/>
    </style:style>
    <style:style style:name="P577" style:family="paragraph" style:parent-style-name="Normal">
      <style:text-properties fo:font-size="11pt" style:font-size-asian="11pt" style:font-name-complex="Arial" style:font-size-complex="11pt" fo:font-weight="bold" style:font-weight-asian="bold"/>
    </style:style>
    <style:style style:name="P578" style:family="paragraph" style:parent-style-name="Normal"/>
    <style:style style:name="T578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579" style:family="paragraph" style:parent-style-name="Normal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580" style:family="paragraph" style:parent-style-name="Normal"/>
    <style:style style:name="T580_1" style:family="text">
      <style:text-properties fo:font-size="10pt" style:font-size-asian="10pt" style:font-size-complex="10pt"/>
    </style:style>
    <style:style style:name="T580_2" style:family="text">
      <style:text-properties fo:font-size="10pt" style:font-size-asian="10pt" style:font-size-complex="10pt"/>
    </style:style>
    <style:style style:name="T580_3" style:family="text">
      <style:text-properties fo:font-size="10pt" style:font-size-asian="10pt" style:font-size-complex="10pt"/>
    </style:style>
    <style:style style:name="P581" style:family="paragraph" style:parent-style-name="List_20_Paragraph">
      <style:paragraph-properties fo:margin-bottom="0cm"/>
    </style:style>
    <style:style style:name="T581_1" style:family="text">
      <style:text-properties fo:font-size="10pt" style:font-size-asian="10pt"/>
    </style:style>
    <style:style style:name="T581_2" style:family="text">
      <style:text-properties fo:font-size="10pt" style:font-size-asian="10pt"/>
    </style:style>
    <style:style style:name="T581_3" style:family="text">
      <style:text-properties fo:color="#000000" fo:font-size="10pt" style:font-name-asian="Arial" style:font-size-asian="10pt" style:font-name-complex="Arial"/>
    </style:style>
    <style:style style:name="P582" style:family="paragraph" style:parent-style-name="List_20_Paragraph">
      <style:paragraph-properties fo:margin-bottom="0cm"/>
      <style:text-properties fo:font-size="10pt" style:font-size-asian="10pt"/>
    </style:style>
    <style:style style:name="T582_1" style:family="text">
      <style:text-properties fo:font-size="10pt" style:font-size-asian="10pt"/>
    </style:style>
    <style:style style:name="T582_2" style:family="text">
      <style:text-properties fo:font-size="10pt" style:font-size-asian="10pt"/>
    </style:style>
    <style:style style:name="T582_3" style:family="text">
      <style:text-properties fo:font-size="10pt" style:font-size-asian="10pt"/>
    </style:style>
    <style:style style:name="T582_4" style:family="text">
      <style:text-properties fo:font-size="10pt" style:font-size-asian="10pt"/>
    </style:style>
    <style:style style:name="T582_5" style:family="text">
      <style:text-properties fo:font-size="10pt" style:font-size-asian="10pt"/>
    </style:style>
    <style:style style:name="T582_6" style:family="text">
      <style:text-properties fo:font-size="10pt" style:font-size-asian="10pt"/>
    </style:style>
    <style:style style:name="T582_7" style:family="text">
      <style:text-properties fo:font-size="10pt" style:font-size-asian="10pt"/>
    </style:style>
    <style:style style:name="P583" style:family="paragraph" style:parent-style-name="Normal">
      <style:text-properties fo:font-size="10pt" style:font-size-asian="10pt" style:font-size-complex="10pt"/>
    </style:style>
    <style:style style:name="P584" style:family="paragraph" style:parent-style-name="Normal"/>
    <style:style style:name="T584_1" style:family="text">
      <style:text-properties fo:font-size="10pt" style:font-size-asian="10pt" style:font-size-complex="10pt"/>
    </style:style>
    <style:style style:name="P585" style:family="paragraph" style:parent-style-name="Normal">
      <style:text-properties fo:font-size="10pt" style:font-size-asian="10pt" style:font-size-complex="10pt"/>
    </style:style>
    <style:style style:name="P586" style:family="paragraph" style:parent-style-name="Normal"/>
    <style:style style:name="T586_1" style:family="text">
      <style:text-properties fo:font-size="10pt" style:font-size-asian="10pt" style:font-size-complex="10pt"/>
    </style:style>
    <style:style style:name="T586_2" style:family="text">
      <style:text-properties fo:font-size="10pt" style:font-size-asian="10pt" style:font-name-complex="Arial" style:font-size-complex="10pt"/>
    </style:style>
    <style:style style:name="T586_3" style:family="text">
      <style:text-properties fo:font-size="10pt" style:font-size-asian="10pt" style:font-name-complex="Arial" style:font-size-complex="10pt"/>
    </style:style>
    <style:style style:name="T586_4" style:family="text">
      <style:text-properties fo:font-size="10pt" style:font-size-asian="10pt" style:font-name-complex="Arial" style:font-size-complex="10pt"/>
    </style:style>
    <style:style style:name="T586_5" style:family="text">
      <style:text-properties fo:font-size="10pt" style:font-size-asian="10pt" style:font-name-complex="Arial" style:font-size-complex="10pt"/>
    </style:style>
    <style:style style:name="T586_6" style:family="text">
      <style:text-properties fo:color="#000000" fo:font-size="10pt" style:font-name-asian="Arial" style:font-size-asian="10pt" style:font-name-complex="Arial" style:font-size-complex="10pt"/>
    </style:style>
    <style:style style:name="T586_7" style:family="text">
      <style:text-properties fo:color="#000000" fo:font-size="10pt" style:font-name-asian="Arial" style:font-size-asian="10pt" style:font-name-complex="Arial" style:font-size-complex="10pt"/>
    </style:style>
    <style:style style:name="T586_8" style:family="text">
      <style:text-properties fo:font-size="10pt" style:font-size-asian="10pt" style:font-name-complex="Arial" style:font-size-complex="10pt"/>
    </style:style>
    <style:style style:name="T586_9" style:family="text">
      <style:text-properties fo:font-size="10pt" style:font-size-asian="10pt" style:font-name-complex="Arial" style:font-size-complex="10pt"/>
    </style:style>
    <style:style style:name="T586_10" style:family="text">
      <style:text-properties fo:font-size="10pt" style:font-size-asian="10pt" style:font-size-complex="10pt"/>
    </style:style>
    <style:style style:name="T586_11" style:family="text">
      <style:text-properties fo:font-size="10pt" style:font-size-asian="10pt" style:font-name-complex="Arial" style:font-size-complex="10pt"/>
    </style:style>
    <style:style style:name="T586_12" style:family="text">
      <style:text-properties fo:font-size="10pt" style:font-size-asian="10pt" style:font-name-complex="Arial" style:font-size-complex="10pt"/>
    </style:style>
    <style:style style:name="T586_13" style:family="text">
      <style:text-properties fo:font-size="10pt" style:font-size-asian="10pt" style:font-name-complex="Arial" style:font-size-complex="10pt"/>
    </style:style>
    <style:style style:name="T586_14" style:family="text">
      <style:text-properties fo:font-size="10pt" style:font-size-asian="10pt" style:font-name-complex="Arial" style:font-size-complex="10pt"/>
    </style:style>
    <style:style style:name="T586_15" style:family="text">
      <style:text-properties fo:font-size="10pt" style:font-size-asian="10pt" style:font-name-complex="Arial" style:font-size-complex="10pt"/>
    </style:style>
    <style:style style:name="T586_16" style:family="text">
      <style:text-properties fo:font-size="10pt" style:font-size-asian="10pt" style:font-name-complex="Arial" style:font-size-complex="10pt"/>
    </style:style>
    <style:style style:name="P587" style:family="paragraph" style:parent-style-name="Normal"/>
    <style:style style:name="P588" style:family="paragraph" style:parent-style-name="Normal"/>
    <style:style style:name="T588_1" style:family="text">
      <style:text-properties fo:font-size="10pt" style:font-size-asian="10pt" style:font-size-complex="10pt"/>
    </style:style>
    <style:style style:name="P589" style:family="paragraph" style:parent-style-name="Normal"/>
    <style:style style:name="P590" style:family="paragraph" style:parent-style-name="Normal"/>
    <style:style style:name="T590_1" style:family="text">
      <style:text-properties fo:font-size="10pt" style:font-size-asian="10pt" style:font-size-complex="10pt" style:text-underline-style="solid" style:text-underline-color="font-color"/>
    </style:style>
    <style:style style:name="P591" style:family="paragraph" style:parent-style-name="Normal">
      <style:text-properties fo:font-size="10pt" style:font-size-asian="10pt" style:font-size-complex="10pt" style:text-underline-style="solid" style:text-underline-color="font-color"/>
    </style:style>
    <style:style style:name="P592" style:family="paragraph" style:parent-style-name="Normal"/>
    <style:style style:name="T592_1" style:family="text">
      <style:text-properties fo:font-size="10pt" style:font-size-asian="10pt" style:font-size-complex="10pt"/>
    </style:style>
    <style:style style:name="T592_2" style:family="text">
      <style:text-properties fo:font-size="10pt" style:font-size-asian="10pt" style:font-size-complex="10pt"/>
    </style:style>
    <style:style style:name="T592_3" style:family="text">
      <style:text-properties fo:font-size="10pt" style:font-size-asian="10pt" style:font-size-complex="10pt"/>
    </style:style>
    <style:style style:name="T592_4" style:family="text">
      <style:text-properties fo:font-size="10pt" style:font-size-asian="10pt" style:font-size-complex="10pt"/>
    </style:style>
    <style:style style:name="T592_5" style:family="text">
      <style:text-properties fo:font-size="10pt" style:font-size-asian="10pt" style:font-size-complex="10pt"/>
    </style:style>
    <style:style style:name="T592_6" style:family="text">
      <style:text-properties fo:font-size="10pt" style:font-size-asian="10pt" style:font-size-complex="10pt"/>
    </style:style>
    <style:style style:name="T592_7" style:family="text">
      <style:text-properties fo:font-size="10pt" style:font-size-asian="10pt" style:font-size-complex="10pt"/>
    </style:style>
    <style:style style:name="T592_8" style:family="text">
      <style:text-properties fo:font-size="10pt" style:font-size-asian="10pt" style:font-size-complex="10pt"/>
    </style:style>
    <style:style style:name="T592_9" style:family="text">
      <style:text-properties fo:font-size="10pt" style:font-size-asian="10pt" style:font-size-complex="10pt"/>
    </style:style>
    <style:style style:name="T592_10" style:family="text">
      <style:text-properties fo:font-size="10pt" style:font-size-asian="10pt" style:font-size-complex="10pt"/>
    </style:style>
    <style:style style:name="T592_11" style:family="text">
      <style:text-properties fo:color="#000000" fo:font-size="10pt" style:font-name-asian="Arial" style:font-size-asian="10pt" style:font-name-complex="Arial" style:font-size-complex="10pt"/>
    </style:style>
    <style:style style:name="T592_12" style:family="text">
      <style:text-properties fo:color="#000000" fo:font-size="10pt" style:font-name-asian="Arial" style:font-size-asian="10pt" style:font-name-complex="Arial" style:font-size-complex="10pt"/>
    </style:style>
    <style:style style:name="T592_13" style:family="text">
      <style:text-properties fo:font-size="10pt" style:font-size-asian="10pt" style:font-size-complex="10pt"/>
    </style:style>
    <style:style style:name="T592_14" style:family="text">
      <style:text-properties fo:font-size="10pt" style:font-size-asian="10pt" style:font-size-complex="10pt"/>
    </style:style>
    <style:style style:name="P593" style:family="paragraph" style:parent-style-name="Normal">
      <style:text-properties fo:font-size="10pt" style:font-size-asian="10pt" style:font-size-complex="10pt"/>
    </style:style>
    <style:style style:name="P594" style:family="paragraph" style:parent-style-name="Normal"/>
    <style:style style:name="T594_1" style:family="text">
      <style:text-properties fo:font-size="10pt" style:font-size-asian="10pt" style:font-size-complex="10pt"/>
    </style:style>
    <style:style style:name="P595" style:family="paragraph" style:parent-style-name="Normal">
      <style:text-properties fo:font-size="10pt" style:font-size-asian="10pt" style:font-size-complex="10pt"/>
    </style:style>
    <style:style style:name="P596" style:family="paragraph" style:parent-style-name="Normal"/>
    <style:style style:name="T596_1" style:family="text">
      <style:text-properties fo:font-size="10pt" style:font-size-asian="10pt" style:font-size-complex="10pt"/>
    </style:style>
    <style:style style:name="T596_2" style:family="text">
      <style:text-properties fo:font-size="10pt" style:font-size-asian="10pt" style:font-size-complex="10pt"/>
    </style:style>
    <style:style style:name="T596_3" style:family="text">
      <style:text-properties fo:font-size="10pt" style:font-size-asian="10pt" style:font-size-complex="10pt"/>
    </style:style>
    <style:style style:name="T596_4" style:family="text">
      <style:text-properties fo:font-size="10pt" style:font-size-asian="10pt" style:font-size-complex="10pt"/>
    </style:style>
    <style:style style:name="T596_5" style:family="text">
      <style:text-properties fo:font-size="10pt" style:font-size-asian="10pt" style:font-size-complex="10pt"/>
    </style:style>
    <style:style style:name="P597" style:family="paragraph" style:parent-style-name="Normal">
      <style:text-properties fo:font-size="10pt" style:font-size-asian="10pt" style:font-size-complex="10pt"/>
    </style:style>
    <style:style style:name="P598" style:family="paragraph" style:parent-style-name="Normal"/>
    <style:style style:name="T598_1" style:family="text">
      <style:text-properties fo:font-size="10pt" style:font-size-asian="10pt" style:font-size-complex="10pt"/>
    </style:style>
    <style:style style:name="P599" style:family="paragraph" style:parent-style-name="Normal">
      <style:text-properties fo:font-size="10pt" style:font-size-asian="10pt" style:font-size-complex="10pt"/>
    </style:style>
    <style:style style:name="P600" style:family="paragraph" style:parent-style-name="Normal"/>
    <style:style style:name="T600_1" style:family="text">
      <style:text-properties fo:font-size="10pt" style:font-size-asian="10pt" style:font-size-complex="10pt" style:text-underline-style="solid" style:text-underline-color="font-color"/>
    </style:style>
    <style:style style:name="P601" style:family="paragraph" style:parent-style-name="Normal">
      <style:text-properties fo:font-size="10pt" style:font-size-asian="10pt" style:font-size-complex="10pt" style:text-underline-style="solid" style:text-underline-color="font-color"/>
    </style:style>
    <style:style style:name="P602" style:family="paragraph" style:parent-style-name="Normal"/>
    <style:style style:name="T602_1" style:family="text">
      <style:text-properties fo:font-size="10pt" style:font-size-asian="10pt" style:font-size-complex="10pt"/>
    </style:style>
    <style:style style:name="T602_2" style:family="text">
      <style:text-properties fo:font-size="10pt" style:font-size-asian="10pt" style:font-name-complex="Arial" style:font-size-complex="10pt"/>
    </style:style>
    <style:style style:name="T602_3" style:family="text">
      <style:text-properties fo:font-size="10pt" style:font-size-asian="10pt" style:font-name-complex="Arial" style:font-size-complex="10pt"/>
    </style:style>
    <style:style style:name="T602_4" style:family="text">
      <style:text-properties fo:font-size="10pt" style:font-size-asian="10pt" style:font-name-complex="Arial" style:font-size-complex="10pt"/>
    </style:style>
    <style:style style:name="T602_5" style:family="text">
      <style:text-properties fo:font-size="10pt" style:font-size-asian="10pt" style:font-name-complex="Arial" style:font-size-complex="10pt"/>
    </style:style>
    <style:style style:name="T602_6" style:family="text">
      <style:text-properties fo:font-size="10pt" style:font-size-asian="10pt" style:font-name-complex="Arial" style:font-size-complex="10pt"/>
    </style:style>
    <style:style style:name="T602_7" style:family="text">
      <style:text-properties fo:font-size="10pt" style:font-size-asian="10pt" style:font-name-complex="Arial" style:font-size-complex="10pt"/>
    </style:style>
    <style:style style:name="T602_8" style:family="text">
      <style:text-properties fo:font-size="10pt" style:font-size-asian="10pt" style:font-name-complex="Arial" style:font-size-complex="10pt"/>
    </style:style>
    <style:style style:name="T602_9" style:family="text">
      <style:text-properties fo:font-size="10pt" style:font-size-asian="10pt" style:font-name-complex="Arial" style:font-size-complex="10pt"/>
    </style:style>
    <style:style style:name="T602_10" style:family="text">
      <style:text-properties fo:font-size="10pt" style:font-size-asian="10pt" style:font-name-complex="Arial" style:font-size-complex="10pt"/>
    </style:style>
    <style:style style:name="T602_11" style:family="text">
      <style:text-properties fo:font-size="10pt" style:font-size-asian="10pt" style:font-name-complex="Arial" style:font-size-complex="10pt"/>
    </style:style>
    <style:style style:name="T602_12" style:family="text">
      <style:text-properties fo:font-size="10pt" style:font-size-asian="10pt" style:font-name-complex="Arial" style:font-size-complex="10pt"/>
    </style:style>
    <style:style style:name="T602_13" style:family="text">
      <style:text-properties fo:font-size="10pt" style:font-size-asian="10pt" style:font-name-complex="Arial" style:font-size-complex="10pt"/>
    </style:style>
    <style:style style:name="P603" style:family="paragraph" style:parent-style-name="Normal">
      <style:text-properties fo:font-size="10pt" style:font-size-asian="10pt" style:font-name-complex="Arial" style:font-size-complex="10pt"/>
    </style:style>
    <style:style style:name="P604" style:family="paragraph" style:parent-style-name="Normal"/>
    <style:style style:name="T604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604_2" style:family="text">
      <style:text-properties fo:font-size="10pt" style:font-size-asian="10pt" style:font-name-complex="Arial" style:font-size-complex="10pt"/>
    </style:style>
    <style:style style:name="T604_3" style:family="text">
      <style:text-properties fo:font-size="10pt" style:font-size-asian="10pt" style:font-name-complex="Arial" style:font-size-complex="10pt"/>
    </style:style>
    <style:style style:name="T604_4" style:family="text">
      <style:text-properties fo:font-size="10pt" style:font-size-asian="10pt" style:font-name-complex="Arial" style:font-size-complex="10pt"/>
    </style:style>
    <style:style style:name="T604_5" style:family="text">
      <style:text-properties fo:font-size="10pt" style:font-size-asian="10pt" style:font-name-complex="Arial" style:font-size-complex="10pt"/>
    </style:style>
    <style:style style:name="T604_6" style:family="text">
      <style:text-properties fo:font-size="10pt" style:font-size-asian="10pt" style:font-name-complex="Arial" style:font-size-complex="10pt"/>
    </style:style>
    <style:style style:name="T604_7" style:family="text">
      <style:text-properties fo:font-size="10pt" style:font-size-asian="10pt" style:font-name-complex="Arial" style:font-size-complex="10pt"/>
    </style:style>
    <style:style style:name="P605" style:family="paragraph" style:parent-style-name="Normal">
      <style:text-properties fo:font-size="10pt" style:font-size-asian="10pt" style:font-size-complex="10pt"/>
    </style:style>
    <style:style style:name="P606" style:family="paragraph" style:parent-style-name="Normal"/>
    <style:style style:name="T606_1" style:family="text">
      <style:text-properties fo:font-size="10pt" style:font-size-asian="10pt" style:font-size-complex="10pt" fo:font-weight="bold" style:font-weight-asian="bold" style:font-weight-complex="bold"/>
    </style:style>
    <style:style style:name="T606_2" style:family="text">
      <style:text-properties fo:font-size="10pt" style:font-size-asian="10pt" style:font-size-complex="10pt"/>
    </style:style>
    <style:style style:name="T606_3" style:family="text">
      <style:text-properties fo:font-size="10pt" style:font-size-asian="10pt" style:font-size-complex="10pt"/>
    </style:style>
    <style:style style:name="T606_4" style:family="text">
      <style:text-properties fo:font-size="10pt" style:font-size-asian="10pt" style:font-size-complex="10pt"/>
    </style:style>
    <style:style style:name="T606_5" style:family="text">
      <style:text-properties fo:font-size="10pt" style:font-size-asian="10pt" style:font-size-complex="10pt"/>
    </style:style>
    <style:style style:name="T606_6" style:family="text">
      <style:text-properties fo:font-size="10pt" style:font-size-asian="10pt" style:font-size-complex="10pt"/>
    </style:style>
    <style:style style:name="T606_7" style:family="text">
      <style:text-properties fo:font-size="10pt" style:font-size-asian="10pt" style:font-size-complex="10pt"/>
    </style:style>
    <style:style style:name="T606_8" style:family="text">
      <style:text-properties fo:font-size="10pt" style:font-size-asian="10pt" style:font-size-complex="10pt"/>
    </style:style>
    <style:style style:name="T606_9" style:family="text">
      <style:text-properties fo:font-size="10pt" style:font-size-asian="10pt" style:font-size-complex="10pt"/>
    </style:style>
    <style:style style:name="T606_10" style:family="text">
      <style:text-properties fo:font-size="10pt" style:font-size-asian="10pt" style:font-size-complex="10pt"/>
    </style:style>
    <style:style style:name="T606_11" style:family="text">
      <style:text-properties fo:font-size="10pt" style:font-size-asian="10pt" style:font-size-complex="10pt"/>
    </style:style>
    <style:style style:name="P607" style:family="paragraph" style:parent-style-name="Normal">
      <style:text-properties fo:font-size="10pt" style:font-size-asian="10pt" style:font-size-complex="10pt"/>
    </style:style>
    <style:style style:name="P608" style:family="paragraph" style:parent-style-name="Normal"/>
    <style:style style:name="T608_1" style:family="text">
      <style:text-properties fo:font-size="10pt" style:font-size-asian="10pt" style:font-size-complex="10pt" style:text-underline-style="solid" style:text-underline-color="font-color"/>
    </style:style>
    <style:style style:name="P609" style:family="paragraph" style:parent-style-name="Normal">
      <style:text-properties fo:font-size="10pt" style:font-size-asian="10pt" style:font-size-complex="10pt"/>
    </style:style>
    <style:style style:name="P610" style:family="paragraph" style:parent-style-name="Normal"/>
    <style:style style:name="T610_1" style:family="text">
      <style:text-properties fo:font-size="10pt" style:font-size-asian="10pt" style:font-size-complex="10pt"/>
    </style:style>
    <style:style style:name="T610_2" style:family="text">
      <style:text-properties fo:font-size="10pt" style:font-size-asian="10pt" style:font-size-complex="10pt"/>
    </style:style>
    <style:style style:name="T610_3" style:family="text">
      <style:text-properties fo:font-size="10pt" style:font-size-asian="10pt" style:font-size-complex="10pt"/>
    </style:style>
    <style:style style:name="T610_4" style:family="text">
      <style:text-properties fo:font-size="10pt" style:font-size-asian="10pt" style:font-size-complex="10pt"/>
    </style:style>
    <style:style style:name="T610_5" style:family="text">
      <style:text-properties fo:font-size="10pt" style:font-size-asian="10pt" style:font-size-complex="10pt"/>
    </style:style>
    <style:style style:name="T610_6" style:family="text">
      <style:text-properties fo:font-size="10pt" style:font-size-asian="10pt" style:font-size-complex="10pt"/>
    </style:style>
    <style:style style:name="T610_7" style:family="text">
      <style:text-properties fo:font-size="10pt" style:font-size-asian="10pt" style:font-size-complex="10pt"/>
    </style:style>
    <style:style style:name="T610_8" style:family="text">
      <style:text-properties fo:font-size="10pt" style:font-size-asian="10pt" style:font-size-complex="10pt"/>
    </style:style>
    <style:style style:name="T610_9" style:family="text">
      <style:text-properties fo:font-size="10pt" style:font-size-asian="10pt" style:font-size-complex="10pt"/>
    </style:style>
    <style:style style:name="T610_10" style:family="text">
      <style:text-properties fo:font-size="10pt" style:font-size-asian="10pt" style:font-size-complex="10pt"/>
    </style:style>
    <style:style style:name="T610_11" style:family="text">
      <style:text-properties fo:font-size="10pt" style:font-size-asian="10pt" style:font-size-complex="10pt"/>
    </style:style>
    <style:style style:name="P611" style:family="paragraph" style:parent-style-name="Normal">
      <style:text-properties fo:font-size="10pt" style:font-size-asian="10pt" style:font-size-complex="10pt"/>
    </style:style>
    <style:style style:name="P612" style:family="paragraph" style:parent-style-name="Normal">
      <style:text-properties fo:font-size="10pt" style:font-size-asian="10pt" style:font-size-complex="10pt"/>
    </style:style>
    <style:style style:name="P613" style:family="paragraph" style:parent-style-name="Normal">
      <style:paragraph-properties fo:break-before="page"/>
    </style:style>
    <style:style style:name="P614" style:family="paragraph" style:parent-style-name="Normal">
      <style:paragraph-properties fo:background-color="#d9e2f3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614_1" style:family="text">
      <style:text-properties fo:font-size="14pt" style:font-size-asian="14pt" style:font-size-complex="14pt" fo:font-weight="bold" style:font-weight-asian="bold" style:font-weight-complex="bold"/>
    </style:style>
    <style:style style:name="T614_2" style:family="text">
      <style:text-properties fo:color="#ff0000" fo:font-size="14pt" style:font-size-asian="14pt" style:font-size-complex="14pt" fo:font-weight="bold" style:font-weight-asian="bold" style:font-weight-complex="bold"/>
    </style:style>
    <style:style style:name="P615" style:family="paragraph" style:parent-style-name="Normal">
      <style:text-properties fo:font-size="10pt" style:font-size-asian="10pt" style:font-size-complex="11pt" style:font-weight-complex="bold"/>
    </style:style>
    <style:style style:name="P616" style:family="paragraph" style:parent-style-name="Normal">
      <style:paragraph-properties fo:text-align="justify"/>
    </style:style>
    <style:style style:name="T616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617" style:family="paragraph" style:parent-style-name="Normal">
      <style:paragraph-properties fo:text-align="justify"/>
      <style:text-properties fo:color="#ff0000" style:font-name-complex="Arial"/>
    </style:style>
    <style:style style:name="P618" style:family="paragraph" style:parent-style-name="Normal"/>
    <style:style style:name="T618_1" style:family="text">
      <style:text-properties fo:font-size="10pt" style:font-size-asian="10pt" style:font-size-complex="10pt"/>
    </style:style>
    <style:style style:name="T618_2" style:family="text">
      <style:text-properties fo:font-size="10pt" style:font-size-asian="10pt" style:font-size-complex="10pt"/>
    </style:style>
    <style:style style:name="T618_3" style:family="text">
      <style:text-properties fo:font-size="10pt" style:font-size-asian="10pt" style:font-size-complex="10pt"/>
    </style:style>
    <style:style style:name="T618_4" style:family="text">
      <style:text-properties fo:font-size="10pt" style:font-size-asian="10pt" style:font-size-complex="10pt"/>
    </style:style>
    <style:style style:name="T618_5" style:family="text">
      <style:text-properties fo:font-size="10pt" style:font-size-asian="10pt" style:font-size-complex="10pt"/>
    </style:style>
    <style:style style:name="T618_6" style:family="text">
      <style:text-properties fo:font-size="10pt" style:font-size-asian="10pt" style:font-size-complex="10pt"/>
    </style:style>
    <style:style style:name="T618_7" style:family="text">
      <style:text-properties fo:font-size="10pt" style:font-size-asian="10pt" style:font-size-complex="10pt"/>
    </style:style>
    <style:style style:name="T618_8" style:family="text">
      <style:text-properties fo:font-size="10pt" style:font-size-asian="10pt" style:font-size-complex="10pt"/>
    </style:style>
    <style:style style:name="P619" style:family="paragraph" style:parent-style-name="Normal">
      <style:text-properties fo:font-size="10pt" style:font-size-asian="10pt" style:font-size-complex="10pt"/>
    </style:style>
    <style:style style:name="P620" style:family="paragraph" style:parent-style-name="Normal"/>
    <style:style style:name="T620_1" style:family="text">
      <style:text-properties fo:font-size="10pt" style:font-size-asian="10pt" style:font-size-complex="10pt"/>
    </style:style>
    <style:style style:name="T620_2" style:family="text">
      <style:text-properties fo:font-size="10pt" style:font-size-asian="10pt" style:font-size-complex="10pt"/>
    </style:style>
    <style:style style:name="T620_3" style:family="text">
      <style:text-properties fo:font-size="10pt" style:font-size-asian="10pt" style:font-size-complex="10pt"/>
    </style:style>
    <style:style style:name="T620_4" style:family="text">
      <style:text-properties fo:font-size="10pt" style:font-size-asian="10pt" style:font-size-complex="10pt"/>
    </style:style>
    <style:style style:name="T620_5" style:family="text">
      <style:text-properties fo:font-size="10pt" style:font-size-asian="10pt" style:font-size-complex="10pt"/>
    </style:style>
    <style:style style:name="T620_6" style:family="text">
      <style:text-properties fo:font-size="10pt" style:font-size-asian="10pt" style:font-size-complex="10pt"/>
    </style:style>
    <style:style style:name="T620_7" style:family="text">
      <style:text-properties fo:font-size="10pt" style:font-size-asian="10pt" style:font-size-complex="10pt"/>
    </style:style>
    <style:style style:name="T620_8" style:family="text">
      <style:text-properties fo:font-size="10pt" style:font-size-asian="10pt" style:font-size-complex="10pt"/>
    </style:style>
    <style:style style:name="T620_9" style:family="text">
      <style:text-properties fo:font-size="10pt" style:font-size-asian="10pt" style:font-size-complex="10pt"/>
    </style:style>
    <style:style style:name="T620_10" style:family="text">
      <style:text-properties fo:font-size="10pt" style:font-size-asian="10pt" style:font-size-complex="10pt"/>
    </style:style>
    <style:style style:name="T620_11" style:family="text">
      <style:text-properties fo:font-size="10pt" style:font-size-asian="10pt" style:font-size-complex="10pt"/>
    </style:style>
    <style:style style:name="P621" style:family="paragraph" style:parent-style-name="Normal">
      <style:text-properties fo:background-color="#ffff00" fo:font-size="10pt" style:font-size-asian="10pt" style:font-size-complex="10pt"/>
    </style:style>
    <style:style style:name="P622" style:family="paragraph" style:parent-style-name="Normal"/>
    <style:style style:name="T622_1" style:family="text">
      <style:text-properties fo:font-size="10pt" style:font-size-asian="10pt" style:font-size-complex="10pt"/>
    </style:style>
    <style:style style:name="T622_2" style:family="text">
      <style:text-properties fo:font-size="10pt" style:font-size-asian="10pt" style:font-size-complex="10pt"/>
    </style:style>
    <style:style style:name="T622_3" style:family="text">
      <style:text-properties fo:font-size="10pt" style:font-size-asian="10pt" style:font-size-complex="10pt"/>
    </style:style>
    <style:style style:name="T622_4" style:family="text">
      <style:text-properties fo:font-size="10pt" style:font-size-asian="10pt" style:font-size-complex="10pt"/>
    </style:style>
    <style:style style:name="T622_5" style:family="text">
      <style:text-properties fo:font-size="10pt" style:font-size-asian="10pt" style:font-size-complex="10pt"/>
    </style:style>
    <style:style style:name="P623" style:family="paragraph" style:parent-style-name="List_20_Paragraph">
      <style:text-properties fo:font-size="10pt" style:font-size-asian="10pt"/>
    </style:style>
    <style:style style:name="T623_1" style:family="text">
      <style:text-properties fo:font-size="10pt" style:font-size-asian="10pt"/>
    </style:style>
    <style:style style:name="T623_2" style:family="text">
      <style:text-properties fo:font-size="10pt" style:font-size-asian="10pt"/>
    </style:style>
    <style:style style:name="T623_3" style:family="text">
      <style:text-properties fo:font-size="10pt" style:font-size-asian="10pt"/>
    </style:style>
    <style:style style:name="T623_4" style:family="text">
      <style:text-properties fo:font-size="10pt" style:font-size-asian="10pt"/>
    </style:style>
    <style:style style:name="T623_5" style:family="text">
      <style:text-properties fo:font-size="10pt" style:font-size-asian="10pt"/>
    </style:style>
    <style:style style:name="T623_6" style:family="text">
      <style:text-properties fo:font-style="italic" style:font-style-asian="italic" style:font-style-complex="italic" fo:font-size="10pt" style:font-size-asian="10pt"/>
    </style:style>
    <style:style style:name="T623_7" style:family="text">
      <style:text-properties fo:font-size="10pt" style:font-size-asian="10pt"/>
    </style:style>
    <style:style style:name="P624" style:family="paragraph" style:parent-style-name="List_20_Paragraph">
      <style:text-properties fo:font-size="10pt" style:font-size-asian="10pt"/>
    </style:style>
    <style:style style:name="T624_1" style:family="text">
      <style:text-properties fo:font-size="10pt" style:font-size-asian="10pt"/>
    </style:style>
    <style:style style:name="T624_2" style:family="text">
      <style:text-properties fo:font-size="10pt" style:font-size-asian="10pt"/>
    </style:style>
    <style:style style:name="T624_3" style:family="text">
      <style:text-properties fo:font-size="10pt" style:font-size-asian="10pt"/>
    </style:style>
    <style:style style:name="T624_4" style:family="text">
      <style:text-properties fo:font-size="10pt" style:font-size-asian="10pt"/>
    </style:style>
    <style:style style:name="T624_5" style:family="text">
      <style:text-properties fo:font-size="10pt" style:font-size-asian="10pt"/>
    </style:style>
    <style:style style:name="T624_6" style:family="text">
      <style:text-properties fo:font-size="10pt" style:font-size-asian="10pt"/>
    </style:style>
    <style:style style:name="T624_7" style:family="text">
      <style:text-properties fo:font-size="10pt" style:font-size-asian="10pt"/>
    </style:style>
    <style:style style:name="T624_8" style:family="text">
      <style:text-properties fo:font-size="10pt" style:font-size-asian="10pt"/>
    </style:style>
    <style:style style:name="T624_9" style:family="text">
      <style:text-properties fo:font-size="10pt" style:font-size-asian="10pt"/>
    </style:style>
    <style:style style:name="T624_10" style:family="text">
      <style:text-properties fo:font-size="10pt" style:font-size-asian="10pt"/>
    </style:style>
    <style:style style:name="T624_11" style:family="text">
      <style:text-properties fo:font-size="10pt" style:font-size-asian="10pt"/>
    </style:style>
    <style:style style:name="T624_12" style:family="text">
      <style:text-properties fo:font-size="10pt" style:font-size-asian="10pt"/>
    </style:style>
    <style:style style:name="T624_13" style:family="text">
      <style:text-properties fo:font-size="10pt" style:font-size-asian="10pt"/>
    </style:style>
    <style:style style:name="T624_14" style:family="text">
      <style:text-properties fo:font-size="10pt" style:font-size-asian="10pt"/>
    </style:style>
    <style:style style:name="P625" style:family="paragraph" style:parent-style-name="List_20_Paragraph"/>
    <style:style style:name="T625_1" style:family="text">
      <style:text-properties fo:font-size="10pt" style:font-size-asian="10pt"/>
    </style:style>
    <style:style style:name="T625_2" style:family="text">
      <style:text-properties fo:font-size="10pt" style:font-size-asian="10pt"/>
    </style:style>
    <style:style style:name="T625_3" style:family="text">
      <style:text-properties fo:font-size="10pt" style:font-size-asian="10pt"/>
    </style:style>
    <style:style style:name="T625_4" style:family="text">
      <style:text-properties fo:font-size="10pt" style:font-size-asian="10pt"/>
    </style:style>
    <style:style style:name="T625_5" style:family="text">
      <style:text-properties fo:font-size="10pt" style:font-size-asian="10pt"/>
    </style:style>
    <style:style style:name="T625_6" style:family="text">
      <style:text-properties fo:font-size="10pt" style:font-size-asian="10pt"/>
    </style:style>
    <style:style style:name="T625_7" style:family="text">
      <style:text-properties fo:font-size="10pt" style:font-size-asian="10pt"/>
    </style:style>
    <style:style style:name="T625_8" style:family="text">
      <style:text-properties fo:font-size="10pt" style:font-size-asian="10pt"/>
    </style:style>
    <style:style style:name="T625_9" style:family="text">
      <style:text-properties fo:font-size="10pt" style:font-size-asian="10pt"/>
    </style:style>
    <style:style style:name="T625_10" style:family="text">
      <style:text-properties fo:font-size="10pt" style:font-size-asian="10pt"/>
    </style:style>
    <style:style style:name="Table12" style:family="table">
      <style:table-properties table:align="left" style:width="16.252cm" fo:margin-left="-0.009cm"/>
    </style:style>
    <style:style style:name="Column43" style:family="table-column">
      <style:table-column-properties style:column-width="4.251cm"/>
    </style:style>
    <style:style style:name="Column44" style:family="table-column">
      <style:table-column-properties style:column-width="4cm"/>
    </style:style>
    <style:style style:name="Column45" style:family="table-column">
      <style:table-column-properties style:column-width="3.501cm"/>
    </style:style>
    <style:style style:name="Column46" style:family="table-column">
      <style:table-column-properties style:column-width="4.5cm"/>
    </style:style>
    <style:style style:name="Row55" style:family="table-row"/>
    <style:style style:name="Cell181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6" style:family="paragraph" style:parent-style-name="Normal">
      <style:paragraph-properties fo:line-height="100%" fo:margin-bottom="0cm"/>
    </style:style>
    <style:style style:name="T626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Cell1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7" style:family="paragraph" style:parent-style-name="Normal">
      <style:paragraph-properties fo:line-height="100%" fo:margin-bottom="0cm"/>
    </style:style>
    <style:style style:name="T62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83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8" style:family="paragraph" style:parent-style-name="Normal">
      <style:paragraph-properties fo:line-height="100%" fo:margin-bottom="0cm"/>
    </style:style>
    <style:style style:name="T628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Cell1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9" style:family="paragraph" style:parent-style-name="Normal">
      <style:paragraph-properties fo:line-height="100%" fo:margin-bottom="0cm"/>
    </style:style>
    <style:style style:name="T62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629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629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630" style:family="paragraph" style:parent-style-name="Normal">
      <style:paragraph-properties fo:line-height="108%" fo:margin-bottom="0.282cm"/>
      <style:text-properties fo:font-size="10pt" style:font-size-asian="10pt" style:font-name-complex="Arial"/>
    </style:style>
    <style:style style:name="P631" style:family="paragraph" style:parent-style-name="Normal"/>
    <style:style style:name="P632" style:family="paragraph" style:parent-style-name="Normal"/>
  </office:automatic-styles>
  <office:body>
    <office:text>
      <text:h text:style-name="P1" text:outline-level="2"><text:span text:style-name="T1_1">Annual<text:s/>Review<text:s/>Template<text:s/></text:span></text:h>
      <text:p text:style-name="P2"/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 table:number-columns-spanned="3">
            <text:p text:style-name="P3"><text:span text:style-name="T3_1">Title:<text:s text:c="2"/></text:span><text:span text:style-name="T3_2">EMCAF<text:s/>-<text:s/>Emerging<text:s/>Market<text:s/>Climate<text:s/>Action<text:s/>Fund</text:span></text:p>
          </table:table-cell>
          <table:covered-table-cell/>
          <table:covered-table-cell/>
        </table:table-row>
        <table:table-row table:style-name="Row2">
          <table:table-cell table:style-name="Cell2" table:number-columns-spanned="2">
            <text:p text:style-name="P4"><text:span text:style-name="T4_1">Programme<text:s/>Value<text:s/>£<text:s/>(full<text:s/>life):</text:span><text:span text:style-name="T4_2"><text:s/></text:span><text:span text:style-name="T4_3">9,000,000</text:span></text:p>
          </table:table-cell>
          <table:covered-table-cell/>
          <table:table-cell table:style-name="Cell3">
            <text:p text:style-name="P5"><text:span text:style-name="T5_1">Review<text:s/>date:<text:s/></text:span><text:span text:style-name="T5_2">07/05/2025</text:span></text:p>
          </table:table-cell>
        </table:table-row>
        <table:table-row table:style-name="Row3">
          <table:table-cell table:style-name="Cell4">
            <text:p text:style-name="P6"><text:span text:style-name="T6_1">Programme<text:s/></text:span><text:span text:style-name="T6_2">Code:</text:span><text:span text:style-name="T6_3"><text:s/></text:span><text:span text:style-name="T6_4">301592</text:span></text:p>
            <text:p text:style-name="P7"/>
          </table:table-cell>
          <table:table-cell table:style-name="Cell5">
            <text:p text:style-name="P8"><text:span text:style-name="T8_1">AMP<text:s/>start<text:s/>date:</text:span><text:span text:style-name="T8_2"><text:s/></text:span><text:span text:style-name="T8_3">09/02/2024</text:span></text:p>
          </table:table-cell>
          <table:table-cell table:style-name="Cell6">
            <text:p text:style-name="P9"><text:span text:style-name="T9_1">AMP<text:s/>end<text:s/>date:</text:span><text:span text:style-name="T9_2"><text:s/></text:span><text:span text:style-name="T9_3">01/02/2038</text:span></text:p>
          </table:table-cell>
        </table:table-row>
      </table:table>
      <text:p text:style-name="P10"/>
      <text:p text:style-name="P11"><text:span text:style-name="T11_1">Summary<text:s/>of<text:s/>Programme<text:s/>Performance<text:s/></text:span></text:p>
      <table:table table:style-name="Table2"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row table:style-name="Row4">
          <table:table-cell table:style-name="Cell7">
            <text:p text:style-name="P12"><text:span text:style-name="T12_1">Year</text:span></text:p>
          </table:table-cell>
          <table:table-cell table:style-name="Cell8">
            <text:p text:style-name="P13"><text:span text:style-name="T13_1">2025</text:span></text:p>
          </table:table-cell>
          <table:table-cell table:style-name="Cell9">
            <text:p text:style-name="P14"/>
          </table:table-cell>
          <table:table-cell table:style-name="Cell10">
            <text:p text:style-name="P15"/>
          </table:table-cell>
          <table:table-cell table:style-name="Cell11">
            <text:p text:style-name="P16"/>
          </table:table-cell>
          <table:table-cell table:style-name="Cell12">
            <text:p text:style-name="P17"/>
          </table:table-cell>
          <table:table-cell table:style-name="Cell13">
            <text:p text:style-name="P18"/>
          </table:table-cell>
          <table:table-cell table:style-name="Cell14">
            <text:p text:style-name="P19"/>
          </table:table-cell>
          <table:table-cell table:style-name="Cell15">
            <text:p text:style-name="P20"/>
          </table:table-cell>
        </table:table-row>
        <table:table-row table:style-name="Row5">
          <table:table-cell table:style-name="Cell16">
            <text:p text:style-name="P21"><text:span text:style-name="T21_1">Overall<text:s/>Output<text:s/>Score</text:span></text:p>
          </table:table-cell>
          <table:table-cell table:style-name="Cell17">
            <text:p text:style-name="P22"><text:span text:style-name="T22_1">A</text:span></text:p>
          </table:table-cell>
          <table:table-cell table:style-name="Cell18">
            <text:p text:style-name="P23"/>
          </table:table-cell>
          <table:table-cell table:style-name="Cell19">
            <text:p text:style-name="P24"/>
          </table:table-cell>
          <table:table-cell table:style-name="Cell20">
            <text:p text:style-name="P25"/>
          </table:table-cell>
          <table:table-cell table:style-name="Cell21">
            <text:p text:style-name="P26"/>
          </table:table-cell>
          <table:table-cell table:style-name="Cell22">
            <text:p text:style-name="P27"/>
          </table:table-cell>
          <table:table-cell table:style-name="Cell23">
            <text:p text:style-name="P28"/>
          </table:table-cell>
          <table:table-cell table:style-name="Cell24">
            <text:p text:style-name="P29"/>
          </table:table-cell>
        </table:table-row>
        <table:table-row table:style-name="Row6">
          <table:table-cell table:style-name="Cell25">
            <text:p text:style-name="P30"><text:span text:style-name="T30_1">Risk<text:s/>Rating</text:span><text:span text:style-name="T30_2"><text:s/></text:span></text:p>
          </table:table-cell>
          <table:table-cell table:style-name="Cell26">
            <text:p text:style-name="P31"><text:span text:style-name="T31_1">Moderate</text:span></text:p>
          </table:table-cell>
          <table:table-cell table:style-name="Cell27">
            <text:p text:style-name="P32"/>
          </table:table-cell>
          <table:table-cell table:style-name="Cell28">
            <text:p text:style-name="P33"/>
          </table:table-cell>
          <table:table-cell table:style-name="Cell29">
            <text:p text:style-name="P34"/>
          </table:table-cell>
          <table:table-cell table:style-name="Cell30">
            <text:p text:style-name="P35"/>
          </table:table-cell>
          <table:table-cell table:style-name="Cell31">
            <text:p text:style-name="P36"/>
          </table:table-cell>
          <table:table-cell table:style-name="Cell32">
            <text:p text:style-name="P37"/>
          </table:table-cell>
          <table:table-cell table:style-name="Cell33">
            <text:p text:style-name="P38"/>
          </table:table-cell>
        </table:table-row>
      </table:table>
      <text:p text:style-name="P39"/>
      <table:table table:style-name="Table3">
        <table:table-column table:style-name="Column13"/>
        <table:table-column table:style-name="Column14"/>
        <table:table-row table:style-name="Row7">
          <table:table-cell table:style-name="Cell34">
            <text:p text:style-name="P40"><text:span text:style-name="T40_1">DevTracker</text:span><text:span text:style-name="T40_2"><text:s/>Link<text:s/>to<text:s/>Business<text:s/>Case:<text:s/></text:span></text:p>
          </table:table-cell>
          <table:table-cell table:style-name="Cell35">
            <text:p text:style-name="P41"><text:span text:style-name="T41_1"><text:a xlink:type="simple" xlink:href="https://view.officeapps.live.com/op/view.aspx?src=https%3A%2F%2Fiati.fcdo.gov.uk%2Fiati_documents%2FD0004321.odt&amp;wdOrigin=BROWSELINK"><text:span text:style-name="T41_2">D0004321.odt</text:span></text:a></text:span></text:p>
          </table:table-cell>
        </table:table-row>
        <table:table-row table:style-name="Row8">
          <table:table-cell table:style-name="Cell36">
            <text:p text:style-name="P42"><text:span text:style-name="T42_1">DevTracker</text:span><text:span text:style-name="T42_2"><text:s/>Link<text:s/>to<text:s/></text:span><text:span text:style-name="T42_3">results<text:s/>framework</text:span><text:span text:style-name="T42_4">:<text:s/></text:span></text:p>
          </table:table-cell>
          <table:table-cell table:style-name="Cell37">
            <text:p text:style-name="P43"><text:span text:style-name="T43_1"><text:a xlink:type="simple" xlink:href="https://view.officeapps.live.com/op/view.aspx?src=https%3A%2F%2Fiati.fcdo.gov.uk%2Fiati_documents%2FD0005737.xlsx&amp;wdOrigin=BROWSELINK"><text:span text:style-name="T43_2">D0005737.xlsx</text:span></text:a></text:span></text:p>
          </table:table-cell>
        </table:table-row>
      </table:table>
      <text:p text:style-name="P44"/>
      <text:p text:style-name="P45"/>
      <text:p text:style-name="P46"/>
      <text:p text:style-name="P47"><text:span text:style-name="T47_1">A.<text:s/>SUMMARY<text:s/>AND<text:s/>OVERVIEW</text:span></text:p>
      <text:p text:style-name="P48"/>
      <text:p text:style-name="P49"><text:span text:style-name="T49_1">Description<text:s/>of<text:s/>programme<text:s/></text:span></text:p>
      <text:p text:style-name="P50"/>
      <text:p text:style-name="P51"><text:span text:style-name="T51_1">The<text:s/>Emerging<text:s/>Market<text:s/>Climate<text:s/>Action<text:s/>Fund<text:s/>(EMCAF)<text:s/>programme<text:s/></text:span><text:span text:style-name="T51_2">is<text:s/>a<text:s/>blended<text:s/>public-private<text:s/>fund-of-funds</text:span><text:span text:style-name="T51_3">,</text:span><text:span text:style-name="T51_4"><text:s/>which<text:s/>provides<text:s/>early-stage<text:s/>equity<text:s/>financing<text:s/>to<text:s/>climate<text:s/>funds<text:s/>in<text:s/>Emerging<text:s/>Markets<text:s/>and<text:s/>Developing<text:s/>Economies<text:s/>(</text:span><text:span text:style-name="T51_5">EMDE</text:span><text:span text:style-name="T51_6">s</text:span><text:span text:style-name="T51_7">)</text:span><text:span text:style-name="T51_8">.<text:s/></text:span><text:span text:style-name="T51_9">EMCAF<text:s/>was<text:s/>established<text:s/>in<text:s/>2021</text:span><text:span text:style-name="T51_10"><text:s/>by<text:s/>Allianz<text:s/>G</text:span><text:span text:style-name="T51_11">lobal<text:s/></text:span><text:span text:style-name="T51_12">I</text:span><text:span text:style-name="T51_13">nvestors<text:s/>(AGI)<text:s/>and<text:s/>the<text:s/>European<text:s/>Investment<text:s/>Bank<text:s/>(EIB)</text:span><text:span text:style-name="T51_14"><text:s/>to<text:s/>put<text:s/>into<text:s/>practice<text:s/>the<text:s/>strategic<text:s/>objectives<text:s/>of<text:s/>the<text:s/></text:span><text:span text:style-name="T51_15">Partnership<text:s/>for<text:s/>Investment<text:s/>and<text:s/>Infrastructure</text:span><text:span text:style-name="T51_16"><text:s/>(PII)<text:s/>announced<text:s/>at<text:s/>the<text:s/>UK-chaired<text:s/>G7<text:s/>at<text:s/>Carbis<text:s/>Bay</text:span><text:span text:style-name="T51_17"><text:s/>(2021)</text:span><text:span text:style-name="T51_18">.</text:span><text:span text:style-name="T51_19"><text:s/>This</text:span><text:span text:style-name="T51_20"><text:s/>innovative</text:span><text:span text:style-name="T51_21"><text:s/>blended<text:s/>finance<text:s/>vehicle<text:s/>invests<text:s/>in<text:s/>new<text:s/>business<text:s/>models,<text:s/>technologies<text:s/>and<text:s/>infrastructure<text:s/></text:span><text:span text:style-name="T51_22">that<text:s/></text:span><text:span text:style-name="T51_23">deliver<text:s/>climate<text:s/>mitigation</text:span><text:span text:style-name="T51_24"><text:s/>and</text:span><text:span text:style-name="T51_25"><text:s/></text:span><text:span text:style-name="T51_26">A</text:span><text:span text:style-name="T51_27">daptation<text:s/>and<text:s/></text:span><text:span text:style-name="T51_28">E</text:span><text:span text:style-name="T51_29">nvironment<text:s/>(A&amp;E)<text:s/>projects<text:s/>in<text:s/>EMDEs,<text:s/>aiding<text:s/>their<text:s/>transitions<text:s/>to<text:s/>low<text:s/>carbon<text:s/>and<text:s/>climate<text:s/>resilient<text:s/>economies.<text:s/></text:span><text:span text:style-name="T51_30"><text:s/></text:span></text:p>
      <text:p text:style-name="P52"/>
      <text:p text:style-name="P53"><text:span text:style-name="T53_1">Objectives</text:span></text:p>
      <text:p text:style-name="P54"/>
      <text:p text:style-name="P55"><text:span text:style-name="T55_1">As<text:s/>of<text:s/>March<text:s/>2024,<text:s/>FCDO<text:s/>have<text:s/>contractually<text:s/>committed<text:s/>-<text:s/>through<text:s/>a<text:s/>Limited<text:s/>Partnership<text:s/>Agreement<text:s/>and<text:s/>Subscription<text:s/>Agreement<text:s/>-<text:s/>to<text:s/>invest</text:span><text:span text:style-name="T55_2"><text:s/></text:span><text:span text:style-name="T55_3">EUR</text:span><text:span text:style-name="T55_4"><text:s/></text:span><text:span text:style-name="T55_5">10m</text:span><text:span text:style-name="T55_6"><text:s/>of<text:s/>Non-Fiscal<text:s/>CDEL<text:s/>into<text:s/>EMCAF</text:span><text:span text:style-name="T55_7"><text:s/></text:span><text:span text:style-name="T55_8">through<text:s/>annual<text:s/></text:span><text:span text:style-name="T55_9">call<text:s/>down</text:span><text:span text:style-name="T55_10"><text:s/>requests</text:span><text:span text:style-name="T55_11">,<text:s/>unlocking<text:s/>up<text:s/>to<text:s/></text:span><text:span text:style-name="T55_12">around<text:s/></text:span><text:span text:style-name="T55_13">£18m<text:s/>senior<text:s/>investment<text:s/>in<text:s/>the<text:s/>top<text:s/>fund</text:span><text:span text:style-name="T55_14">,<text:s/>since<text:s/>a</text:span><text:span text:style-name="T55_15"><text:s/>key<text:s/>feature<text:s/>of<text:s/>the<text:s/>fund<text:s/>structure<text:s/>is<text:s/>that<text:s/>FCDO’s<text:s/>junior<text:s/>equity<text:s/>investment<text:s/>leverages<text:s/>twice<text:s/>this<text:s/>amount<text:s/>in<text:s/>senior<text:s/>investment.</text:span><text:span text:style-name="T55_16"><text:s/></text:span><text:span text:style-name="T55_17">As<text:s/>the<text:s/>EMCAF<text:s/>income<text:s/>waterfall<text:s/>prioritises<text:s/>senior<text:s/>investor<text:s/>returns,<text:s/>it<text:s/>is<text:s/>not<text:s/>expected<text:s/>that<text:s/>FCDO<text:s/>will<text:s/>receive<text:s/>return<text:s/>on<text:s/>investments<text:s/>until<text:s/>years<text:s/>6+<text:s/>(2027)<text:s/>and<text:s/>will<text:s/>only<text:s/>see<text:s/>substantial<text:s/>returns<text:s/>on<text:s/>sale<text:s/>of<text:s/>assets<text:s/>in<text:s/>years<text:s/>7-15<text:s/>(2028-2036).<text:s/>The<text:s/>structuring<text:s/>of<text:s/>reflows<text:s/>in<text:s/>this<text:s/>manner<text:s/>was<text:s/>decided<text:s/>during<text:s/>design<text:s/>of<text:s/>EMCAF,<text:s/>prior<text:s/>to<text:s/>FCDO<text:s/>joining<text:s/>the<text:s/>partnership.</text:span></text:p>
      <text:p text:style-name="P56"/>
      <text:p text:style-name="P57"><text:span text:style-name="T57_1">When<text:s/>FCDO<text:s/>formally<text:s/>joined<text:s/>the<text:s/>fund<text:s/>through<text:s/>a<text:s/>Subscription<text:s/>Agreement,<text:s/>an<text:s/>accompanying<text:s/>Side<text:s/>Letter<text:s/>outlined<text:s/>additional<text:s/>measures<text:s/>for<text:s/>the<text:s/>Fund<text:s/>Manager<text:s/>to<text:s/>agree<text:s/>to,<text:s/>including<text:s/>legally<text:s/>binding<text:s/>measures<text:s/>to<text:s/>deliver<text:s/>on<text:s/>policy<text:s/>objectives<text:s/>for<text:s/>A&amp;R<text:s/>investment.<text:s/>This<text:s/>included:</text:span></text:p>
      <text:list text:style-name="LS13" xml:id="list0">
        <text:list-item>
          <text:p text:style-name="P58"><text:span text:style-name="T58_1">Agreement<text:s/>that<text:s/>up<text:s/>to<text:s/>£0.2m<text:s/>of<text:s/>the<text:s/>total<text:s/></text:span><text:span text:style-name="T58_2">EUR</text:span><text:span text:style-name="T58_3"><text:s/>10m</text:span><text:span text:style-name="T58_4"><text:s/>would<text:s/>be<text:s/>for<text:s/>monitoring,<text:s/>evaluation<text:s/>and<text:s/>learning<text:s/>(MEL)<text:s/>purposes,<text:s/>focused<text:s/>on<text:s/>climate<text:s/>A&amp;R<text:s/>investments.</text:span></text:p>
        </text:list-item>
        <text:list-item>
          <text:p text:style-name="P59"><text:span text:style-name="T59_1">Agreement<text:s/>that<text:s/>a<text:s/>share<text:s/>of<text:s/>up<text:s/>to<text:s/>19%<text:s/>of<text:s/>EMCAF<text:s/>investments<text:s/>will<text:s/>be<text:s/>in<text:s/>climate<text:s/>A&amp;R<text:s/>Portfolio<text:s/>Funds<text:s/>by<text:s/>the<text:s/>end<text:s/>of<text:s/>the<text:s/>programme<text:s/>lifecycle.<text:s/>Progress<text:s/>is<text:s/>reviewed<text:s/>annually<text:s/>through<text:s/>the<text:s/>programmes<text:s/></text:span><text:span text:style-name="T59_2">Log</text:span><text:span text:style-name="T59_3">f</text:span><text:span text:style-name="T59_4">rame</text:span><text:span text:style-name="T59_5">.</text:span></text:p>
        </text:list-item>
      </text:list>
      <text:p text:style-name="P60"/>
      <text:p text:style-name="P61"><text:span text:style-name="T61_1">This<text:s/>programme<text:s/>is<text:s/>part<text:s/>of<text:s/>a<text:s/>portfolio<text:s/>of<text:s/>UK<text:s/>interventions<text:s/>seeking<text:s/>to<text:s/></text:span><text:span text:style-name="T61_2">accelerate<text:s/></text:span><text:span text:style-name="T61_3">private<text:s/>investment<text:s/>in<text:s/>climate<text:s/>adaptation<text:s/>and<text:s/>resilience<text:s/>(A&amp;R)<text:s/>in<text:s/>EMDEs<text:s/>-<text:s/>responding<text:s/>to<text:s/>high<text:s/>financing<text:s/>needs<text:s/>and<text:s/>currently<text:s/>low<text:s/>private<text:s/>investment.<text:s text:c="2"/></text:span><text:span text:style-name="T61_4">The<text:s/>performance<text:s/>of<text:s/></text:span><text:span text:style-name="T61_5">EMCAF<text:s/></text:span><text:span text:style-name="T61_6">investments<text:s/></text:span><text:span text:style-name="T61_7">will<text:s/>provide<text:s/>valuable<text:s/></text:span><text:span text:style-name="T61_8">lesson</text:span><text:span text:style-name="T61_9">s</text:span><text:span text:style-name="T61_10"><text:s/></text:span><text:span text:style-name="T61_11">for</text:span><text:span text:style-name="T61_12"><text:s/>future<text:s/>A&amp;R<text:s/>programming.<text:s/></text:span></text:p>
      <text:p text:style-name="P62"/>
      <text:p text:style-name="P63"><text:span text:style-name="T63_1">Governance</text:span></text:p>
      <text:p text:style-name="P64"/>
      <text:p text:style-name="P65"><text:span text:style-name="T65_1">FCDO<text:s/></text:span><text:span text:style-name="T65_2">join</text:span><text:span text:style-name="T65_3">ed</text:span><text:span text:style-name="T65_4"><text:s/>the<text:s/>Fund<text:s/>as<text:s/>a<text:s/>Junior<text:s/>Limited<text:s/>Partner,</text:span><text:span text:style-name="T65_5"><text:s/>which<text:s/>means</text:span><text:span text:style-name="T65_6"><text:s/></text:span><text:span text:style-name="T65_7">limited<text:s/>control<text:s/>over<text:s/>the<text:s/>investment<text:s/>process<text:s/>and<text:s/>management<text:s/>of<text:s/>the<text:s/>programme,<text:s/>though<text:s/></text:span><text:span text:style-name="T65_8">FCDO</text:span><text:span text:style-name="T65_9"><text:s/></text:span><text:span text:style-name="T65_10">has<text:s/>secured<text:s/>influenc</text:span><text:span text:style-name="T65_11">e</text:span><text:span text:style-name="T65_12"><text:s/></text:span><text:span text:style-name="T65_13">with<text:s/>a<text:s/>seat<text:s/>on<text:s/>the<text:s/>Investor<text:s/>Advisory<text:s/>Committee<text:s/>(IAC)</text:span><text:span text:style-name="T65_14"><text:s/>and<text:s/>attendance<text:s/>at<text:s/>the<text:s/>Limited<text:s/>Partners<text:s/>Advisory<text:s/>Committee<text:s/>(LPAC)<text:s/>biannual<text:s/>meetings</text:span><text:span text:style-name="T65_15"><text:s/>despite<text:s/>a<text:s/>relatively<text:s/>small<text:s/>capital<text:s/>contribution</text:span><text:span text:style-name="T65_16">.<text:s/></text:span><text:span text:style-name="T65_17">At<text:s/>the<text:s/>close<text:s/>of<text:s/>the<text:s/>2024/25<text:s/>Financial<text:s/>Year,<text:s/>FCDO’s<text:s/>share<text:s/>in<text:s/>EMCAF<text:s/>stood<text:s/>at<text:s/>2.248%</text:span><text:span text:style-name="T65_18">.</text:span><text:span text:style-name="T65_19"><text:s/></text:span></text:p>
      <text:p text:style-name="P66"/>
      <text:p text:style-name="P67"><text:span text:style-name="T67_1">AGI</text:span><text:span text:style-name="T67_2"><text:s/></text:span><text:span text:style-name="T67_3">is<text:s/>the<text:s/></text:span><text:span text:style-name="T67_4">Fund<text:s/>Manager<text:s/>and<text:s/>General<text:s/>Partner,</text:span><text:span text:style-name="T67_5"><text:s/></text:span><text:span text:style-name="T67_6">responsible<text:s/>for<text:s/>fund<text:s/>administration,<text:s/>financial<text:s/>management,<text:s/>risk<text:s/>management,<text:s/>impact<text:s/>monitoring,<text:s/>reporting,<text:s/>safeguarding,<text:s/></text:span><text:span text:style-name="T67_7">and<text:s/></text:span><text:span text:style-name="T67_8">Limited<text:s/>Partnership<text:s/>Agreement<text:s/>(</text:span><text:span text:style-name="T67_9">LPA</text:span><text:span text:style-name="T67_10">)</text:span><text:span text:style-name="T67_11"><text:s/>compliance.<text:s/></text:span><text:span text:style-name="T67_12">EIB<text:s/>advise<text:s/>AGI<text:s/>on<text:s/>investments</text:span><text:span text:style-name="T67_13"><text:s/>and<text:s/>M</text:span><text:span text:style-name="T67_14">onitoring<text:s/>and<text:s/></text:span><text:span text:style-name="T67_15">E</text:span><text:span text:style-name="T67_16">valuation</text:span><text:span text:style-name="T67_17"><text:s/>(M&amp;E)</text:span><text:span text:style-name="T67_18">,<text:s/></text:span><text:span text:style-name="T67_19">with<text:s/>AGI<text:s/>also<text:s/>adopting<text:s/></text:span><text:span text:style-name="T67_20">EIB’s<text:s/>Environmental<text:s/>&amp;<text:s/>Social<text:s/>(“E&amp;S”)<text:s/>standards<text:s/>throughout<text:s/>the<text:s/>investment<text:s/>chain</text:span><text:span text:style-name="T67_21">.<text:s/></text:span></text:p>
      <text:p text:style-name="P68"/>
      <text:p text:style-name="P69"><text:span text:style-name="T69_1">Overview<text:s/>of<text:s/>EMCAF<text:s/>governance<text:s/>and<text:s/>investors:</text:span></text:p>
      <text:p text:style-name="P70"/>
      <table:table table:style-name="Table4">
        <table:table-column table:style-name="Column15"/>
        <table:table-column table:style-name="Column16"/>
        <table:table-row table:style-name="Row9">
          <table:table-cell table:style-name="Cell38">
            <text:p text:style-name="P71"><text:span text:style-name="T71_1">Name</text:span></text:p>
          </table:table-cell>
          <table:table-cell table:style-name="Cell39">
            <text:p text:style-name="P72"><text:span text:style-name="T72_1">Role<text:s/>in<text:s/>EMCAF</text:span></text:p>
          </table:table-cell>
        </table:table-row>
        <table:table-row table:style-name="Row10">
          <table:table-cell table:style-name="Cell40">
            <text:p text:style-name="P73"><text:span text:style-name="T73_1">Allianz<text:s/>Global<text:s/>Investors<text:s/>(AGI)</text:span></text:p>
          </table:table-cell>
          <table:table-cell table:style-name="Cell41">
            <text:p text:style-name="P74"><text:span text:style-name="T74_1">Fund<text:s/>Manager<text:s/>and<text:s/>General<text:s/>Manager<text:s/>of<text:s/>EMCAF.<text:s/>Authority<text:s/>over<text:s/>investment<text:s/>decisions,<text:s/>though<text:s/>advised<text:s/>by<text:s/>EIB.</text:span></text:p>
          </table:table-cell>
        </table:table-row>
        <table:table-row table:style-name="Row11">
          <table:table-cell table:style-name="Cell42">
            <text:p text:style-name="P75"><text:span text:style-name="T75_1">European<text:s/>Investment<text:s/>Bank<text:s/>(EIB)</text:span></text:p>
          </table:table-cell>
          <table:table-cell table:style-name="Cell43">
            <text:p text:style-name="P76"><text:span text:style-name="T76_1">Senior<text:s/>Investor.<text:s/></text:span><text:span text:style-name="T76_2">Advise<text:s/>AGI<text:s/>on<text:s/>investments,<text:s/>monitoring<text:s/>and<text:s/>evaluation</text:span></text:p>
          </table:table-cell>
        </table:table-row>
        <table:table-row table:style-name="Row12">
          <table:table-cell table:style-name="Cell44">
            <text:p text:style-name="P77"><text:span text:style-name="T77_1">Allianz<text:s/>Insurance<text:s/>Companies</text:span></text:p>
          </table:table-cell>
          <table:table-cell table:style-name="Cell45">
            <text:p text:style-name="P78"><text:span text:style-name="T78_1">Senior<text:s/>Investor</text:span></text:p>
          </table:table-cell>
        </table:table-row>
        <table:table-row table:style-name="Row13">
          <table:table-cell table:style-name="Cell46">
            <text:p text:style-name="P79"><text:span text:style-name="T79_1">Folksam</text:span></text:p>
          </table:table-cell>
          <table:table-cell table:style-name="Cell47">
            <text:p text:style-name="P80"><text:span text:style-name="T80_1">Senior<text:s/>Investor</text:span></text:p>
          </table:table-cell>
        </table:table-row>
        <table:table-row table:style-name="Row14">
          <table:table-cell table:style-name="Cell48">
            <text:p text:style-name="P81"><text:span text:style-name="T81_1">UK<text:s/>International<text:s/>Development<text:s/>through<text:s/>the</text:span><text:span text:style-name="T81_2"><text:s/></text:span><text:span text:style-name="T81_3">FCDO</text:span></text:p>
          </table:table-cell>
          <table:table-cell table:style-name="Cell49">
            <text:p text:style-name="P82"><text:span text:style-name="T82_1">Junior<text:s/>Limited<text:s/>Partner</text:span></text:p>
          </table:table-cell>
        </table:table-row>
        <table:table-row table:style-name="Row15">
          <table:table-cell table:style-name="Cell50">
            <text:p text:style-name="P83"><text:span text:style-name="T83_1">KfW<text:s/>Development<text:s/>Bank<text:s/>(on<text:s/>behalf<text:s/>of<text:s/>BMWK)</text:span></text:p>
          </table:table-cell>
          <table:table-cell table:style-name="Cell51">
            <text:p text:style-name="P84"><text:span text:style-name="T84_1">Junior<text:s/>Limited<text:s/>Partner</text:span></text:p>
          </table:table-cell>
        </table:table-row>
        <table:table-row table:style-name="Row16">
          <table:table-cell table:style-name="Cell52">
            <text:p text:style-name="P85"><text:span text:style-name="T85_1">KfW<text:s/>Development<text:s/>Bank<text:s/>(on<text:s/>behalf<text:s/>of<text:s/>German<text:s/>Foreign<text:s/>Office)</text:span></text:p>
          </table:table-cell>
          <table:table-cell table:style-name="Cell53">
            <text:p text:style-name="P86"><text:span text:style-name="T86_1">Junior<text:s/>Limited<text:s/>Partner</text:span></text:p>
            <text:p text:style-name="P87"/>
          </table:table-cell>
        </table:table-row>
        <table:table-row table:style-name="Row17">
          <table:table-cell table:style-name="Cell54">
            <text:p text:style-name="P88"><text:span text:style-name="T88_1">Nordic<text:s/>Development<text:s/>Fund</text:span></text:p>
          </table:table-cell>
          <table:table-cell table:style-name="Cell55">
            <text:p text:style-name="P89"><text:span text:style-name="T89_1">Junior<text:s/>Limited<text:s/>Partner</text:span></text:p>
          </table:table-cell>
        </table:table-row>
        <table:table-row table:style-name="Row18">
          <table:table-cell table:style-name="Cell56">
            <text:p text:style-name="P90"><text:span text:style-name="T90_1">Luxembourg<text:s/>Ministry<text:s/>of<text:s/>the<text:s/>Environment,<text:s/>Climate<text:s/>and<text:s/>Sustainable<text:s/>Development</text:span></text:p>
          </table:table-cell>
          <table:table-cell table:style-name="Cell57">
            <text:p text:style-name="P91"><text:span text:style-name="T91_1">Junior<text:s/>Limited<text:s/>Partner</text:span></text:p>
          </table:table-cell>
        </table:table-row>
      </table:table>
      <text:p text:style-name="P92"/>
      <text:p text:style-name="P93"/>
      <text:p text:style-name="P94"><text:span text:style-name="T94_1">Summary<text:s/>supporting<text:s/>narrative<text:s/>for<text:s/>the<text:s/>overall<text:s/>score<text:s/>in<text:s/>this<text:s/>review<text:s/></text:span></text:p>
      <text:p text:style-name="P95"/>
      <text:p text:style-name="P96"><text:span text:style-name="T96_1">The<text:s/>programme</text:span><text:span text:style-name="T96_2"><text:s/>started<text:s/>in<text:s/></text:span><text:span text:style-name="T96_3">2021</text:span><text:span text:style-name="T96_4"><text:s/></text:span><text:span text:style-name="T96_5">and</text:span><text:span text:style-name="T96_6"><text:s/>is<text:s/>in<text:s/>an<text:s/></text:span><text:span text:style-name="T96_7">early<text:s/>stage<text:s/>of<text:s/>delivery</text:span><text:span text:style-name="T96_8"><text:s/>due<text:s/>to<text:s/>inherent<text:s/>time<text:s/>lags</text:span><text:span text:style-name="T96_9"><text:s/>in<text:s/></text:span><text:span text:style-name="T96_10">investment<text:s/>fund</text:span><text:span text:style-name="T96_11">s<text:s/>as</text:span><text:span text:style-name="T96_12"><text:s/>a<text:s/></text:span><text:span text:style-name="T96_13">delivery<text:s/>mechanism</text:span><text:span text:style-name="T96_14">.</text:span><text:span text:style-name="T96_15"><text:s/></text:span><text:span text:style-name="T96_16">H</text:span><text:span text:style-name="T96_17">owever</text:span><text:span text:style-name="T96_18">,<text:s/>FCDO<text:s/>has<text:s/>received<text:s/>extensive<text:s/>information<text:s/>on<text:s/>fund<text:s/>activities<text:s/>so<text:s/>far<text:s/>from<text:s/>the<text:s/>Fund<text:s/>Manager</text:span><text:span text:style-name="T96_19"><text:s/>in<text:s/>support<text:s/>of<text:s/>this<text:s/>review</text:span><text:span text:style-name="T96_20">.<text:s/>This<text:s/>has<text:s/>included<text:s/>Annual<text:s/>Reports,<text:s/>Quarterly<text:s/>Reports<text:s/>and<text:s/>Environmental<text:s/>and<text:s/>Social<text:s/>(E&amp;S)<text:s/>reports,<text:s/>alongside<text:s/>FCDO<text:s/>attendance<text:s/>at<text:s/>three<text:s/>LPAC<text:s/>meetings.<text:s/></text:span></text:p>
      <text:p text:style-name="P97"/>
      <text:p text:style-name="P98"><text:span text:style-name="T98_1">This<text:s/>assessment<text:s/>has<text:s/>found<text:s/>that<text:s/>the<text:s/>programme<text:s/>scores<text:s/>an<text:s/>‘A</text:span><text:span text:style-name="T98_2">’</text:span><text:span text:style-name="T98_3"><text:s/>overall<text:s/>and<text:s/>is<text:s/>currently<text:s/>meeting<text:s/>expectations.<text:s/></text:span></text:p>
      <text:p text:style-name="P99"><text:span text:style-name="T99_1">T</text:span><text:span text:style-name="T99_2">o<text:s/>confidently<text:s/>assess<text:s/>the<text:s/>programme</text:span><text:span text:style-name="T99_3">’</text:span><text:span text:style-name="T99_4">s<text:s/>rating<text:s/>for<text:s/>this<text:s/>Annual<text:s/>Review,<text:s/>we<text:s/>have<text:s/>combined<text:s/>the<text:s/>quantitative<text:s/>Detailed<text:s/>Output<text:s/>scoring<text:s/>with<text:s/>a<text:s/>general<text:s/>qualitative<text:s/>assessment<text:s/>of<text:s/>the<text:s/>two<text:s/>overarching<text:s/>priority<text:s/>areas<text:s/>driving<text:s/>the<text:s/>programme:<text:s/>1)<text:s/>public-private<text:s/>capital<text:s/>mobilisation<text:s/>during<text:s/>investment<text:s/>cycle,<text:s/>and<text:s/>2)<text:s/>climate<text:s/>adaptation<text:s/>&amp;<text:s/>resilience<text:s/>investment.<text:s/>In<text:s/>consideration<text:s/>of<text:s/>both<text:s/>the<text:s/>Output<text:s/>scoring<text:s/>and<text:s/>the<text:s/>assessment<text:s/>of<text:s/>these<text:s/>two<text:s/>priority<text:s/>areas<text:s/>(detailed<text:s/>below),<text:s/>we<text:s/>have<text:s/>given<text:s/>the<text:s/>programme<text:s/>an<text:s/>‘A’<text:s/>score<text:s/>overall.</text:span></text:p>
      <text:list text:style-name="LS20" xml:id="list2">
        <text:list-item>
          <text:p text:style-name="P100"><text:span text:style-name="T100_1">Public-private<text:s/>capital<text:s/>mobilisation<text:s/>during<text:s/>investment<text:s/>cycle</text:span></text:p>
        </text:list-item>
      </text:list>
      <text:p text:style-name="P101"><text:span text:style-name="T101_1">Upon<text:s/>the<text:s/>fund</text:span><text:span text:style-name="T101_2"><text:s/>reaching</text:span><text:span text:style-name="T101_3"><text:s/>two</text:span><text:span text:style-name="T101_4"><text:s/>closing</text:span><text:span text:style-name="T101_5">s</text:span><text:span text:style-name="T101_6"><text:s/>to<text:s/>finalise<text:s/>investment</text:span><text:span text:style-name="T101_7"><text:s/>and<text:s/>confirm<text:s/>the<text:s/>fund<text:s/>size,</text:span><text:span text:style-name="T101_8"><text:s/>the</text:span><text:span text:style-name="T101_9"><text:s/>success<text:s/>of<text:s/></text:span><text:span text:style-name="T101_10">its<text:s/>public-private<text:s/></text:span><text:span text:style-name="T101_11">capital<text:s/>mobilisation<text:s/>during<text:s/>the<text:s/>investment<text:s/></text:span><text:span text:style-name="T101_12">cycl</text:span><text:span text:style-name="T101_13">e<text:s/>has<text:s/>been<text:s/>assessed.</text:span></text:p>
      <text:p text:style-name="P102"/>
      <text:p text:style-name="P103"><text:span text:style-name="T103_1">EMCAF’s<text:s/>initial<text:s/>target<text:s/>size<text:s/>was<text:s/>300m<text:s/>EUR,<text:s/>tho</text:span><text:span text:style-name="T103_2">ugh<text:s/></text:span><text:span text:style-name="T103_3">following<text:s/>further<text:s/>investment<text:s/>–<text:s/>including<text:s/></text:span><text:span text:style-name="T103_4">FCDO’s<text:s/>first<text:s/>payment</text:span><text:span text:style-name="T103_5"><text:s/>of<text:s/></text:span><text:span text:style-name="T103_6">EUR<text:s/>1m</text:span><text:span text:style-name="T103_7"><text:s/>in<text:s/>March<text:s/>2024<text:s/></text:span><text:span text:style-name="T103_8">-<text:s/></text:span><text:span text:style-name="T103_9">the<text:s/>fund<text:s/>reached<text:s/>final<text:s/>closing<text:s/>in<text:s/>December<text:s/>2024<text:s/>at<text:s/></text:span><text:span text:style-name="T103_10">450m<text:s/>EUR</text:span><text:span text:style-name="T103_11">.<text:s/>This<text:s/>makes<text:s/>EMCAF<text:s/>one<text:s/>of<text:s/>the<text:s/>largest<text:s/>blended<text:s/>finance<text:s/>equity<text:s/>funds<text:s/></text:span><text:span text:style-name="T103_12">based</text:span><text:span text:style-name="T103_13"><text:s/>in<text:s/>Europe,<text:s/>supported<text:s/>by<text:s/>a<text:s/>diverse<text:s/>group<text:s/>of<text:s/>public<text:s/>institutions<text:s/>and<text:s/>large<text:s/>private<text:s/>investors.<text:s/>Moreover,<text:s/>it<text:s/>is<text:s/>one<text:s/>of<text:s/>the<text:s/>largest<text:s/>blended<text:s/>finance<text:s/>vehicles<text:s/>financing<text:s/>the<text:s/>climate<text:s/>transition<text:s/>in<text:s/>EMDEs.</text:span><text:span text:style-name="T103_14"><text:s/>This<text:s/>has<text:s/>exceeded<text:s/></text:span><text:span text:style-name="T103_15">FCDO’s<text:s/>initial<text:s/></text:span><text:span text:style-name="T103_16">expectation</text:span><text:span text:style-name="T103_17">s<text:s/>for<text:s/>the<text:s/>overall<text:s/>fund<text:s/>size.</text:span></text:p>
      <text:p text:style-name="P104"/>
      <text:p text:style-name="P105"><text:span text:style-name="T105_1">EMCAF<text:s/>employs<text:s/>a<text:s/>fund-of-funds<text:s/>approach,<text:s/></text:span><text:span text:style-name="T105_2">investing<text:s/>in<text:s/>a<text:s/>portfolio<text:s/>of<text:s/>investment<text:s/>funds<text:s/>rather<text:s/>than<text:s/>directly<text:s/>into<text:s/>projects,<text:s/>which<text:s/>creates<text:s/>a<text:s/>long<text:s/>delivery<text:s/>chain<text:s/>due<text:s/></text:span><text:span text:style-name="T105_3">with</text:span><text:span text:style-name="T105_4"><text:s/>multiple<text:s/>layers<text:s/>of<text:s/>decision-making<text:s/>and<text:s/>capital<text:s/>allocation</text:span><text:span text:style-name="T105_5">.</text:span><text:span text:style-name="T105_6"><text:s/>Consequently,<text:s/>results</text:span><text:span text:style-name="T105_7"><text:s/>in<text:s/></text:span><text:span text:style-name="T105_8">downstream<text:s/>capital<text:s/>mobilisation<text:s/>in<text:s/>actual<text:s/>projects<text:s/>are<text:s/>expected<text:s/>to<text:s/>lag</text:span><text:span text:style-name="T105_9">.</text:span><text:span text:style-name="T105_10"><text:s/></text:span><text:span text:style-name="T105_11">Following</text:span><text:span text:style-name="T105_12"><text:s/>final<text:s/>closing<text:s/>in<text:s/>December<text:s/>2024,<text:s/></text:span><text:span text:style-name="T105_13">the<text:s/>fund<text:s/></text:span><text:span text:style-name="T105_14">ha</text:span><text:span text:style-name="T105_15">d</text:span><text:span text:style-name="T105_16"><text:s/>a</text:span><text:span text:style-name="T105_17"><text:s/>“</text:span><text:span text:style-name="T105_18">portfolio</text:span><text:span text:style-name="T105_19">”<text:s/>of<text:s/>downstream<text:s/>funds/projects<text:s/>with<text:s/>existing<text:s/>capital<text:s/>commitments<text:s/>and<text:s/>a<text:s/>future<text:s/>“</text:span><text:span text:style-name="T105_20">pipeline</text:span><text:span text:style-name="T105_21">”<text:s/>of<text:s/>funds/projects<text:s/>to<text:s/>potentially<text:s/>add<text:s/>to<text:s/>the<text:s/>portfolio.<text:s/></text:span><text:span text:style-name="T105_22">Whilst<text:s/>EMCAF<text:s/>has<text:s/>committed<text:s/>capital<text:s/>to<text:s/>these<text:s/>portfolio<text:s/>funds,<text:s/>there<text:s/>will<text:s/>be<text:s/>a<text:s/>delay<text:s/>until<text:s/>these<text:s/>funds<text:s/>commit<text:s/>capital<text:s/>to<text:s/>real-world<text:s/>projects.<text:s/></text:span><text:span text:style-name="T105_23">As<text:s/>of<text:s/>January<text:s/>2025,<text:s/>EMCAF<text:s/>has<text:s/>committed<text:s/>USD<text:s/>205m,<text:s/>over<text:s/>50%<text:s/>of<text:s/>its<text:s/>allocable<text:s/>capital,<text:s/>across<text:s/>nine<text:s/>transactions<text:s/>and<text:s/>is<text:s/>currently<text:s/></text:span><text:span text:style-name="T105_24">in<text:s/>various<text:s/>stages<text:s/>of<text:s/>due<text:s/>diligence</text:span><text:span text:style-name="T105_25">.<text:s/>The<text:s/>fund<text:s/>continues<text:s/>to<text:s/></text:span><text:span text:style-name="T105_26">explor</text:span><text:span text:style-name="T105_27">e</text:span><text:span text:style-name="T105_28"><text:s/>pipeline<text:s/>opportunities.<text:s/></text:span></text:p>
      <text:p text:style-name="P106"/>
      <text:list text:style-name="LS20" xml:id="list3" text:continue-list="list2">
        <text:list-item>
          <text:p text:style-name="P107"><text:span text:style-name="T107_1">Climate<text:s/></text:span><text:span text:style-name="T107_2">a</text:span><text:span text:style-name="T107_3">daptation<text:s/>&amp;<text:s/></text:span><text:span text:style-name="T107_4">r</text:span><text:span text:style-name="T107_5">esilience<text:s/>investment</text:span></text:p>
        </text:list-item>
      </text:list>
      <text:p text:style-name="P108"><text:span text:style-name="T108_1">During<text:s/>fund<text:s/>negotiations,<text:s/>to<text:s/>secure<text:s/>an<text:s/>investment<text:s/>from<text:s/>FCDO,<text:s/>the<text:s/>Fund<text:s/>Manager<text:s/>agreed<text:s/>to<text:s/>set<text:s/>a<text:s/>target<text:s/>of<text:s/></text:span><text:span text:style-name="T108_2">delivering<text:s/>a<text:s/>share<text:s/>of<text:s/></text:span><text:span text:style-name="T108_3">up<text:s/>to<text:s/>19%<text:s/>of<text:s/>investments<text:s/>in<text:s/>climate<text:s/>A&amp;R<text:s/></text:span><text:span text:style-name="T108_4">by<text:s/>the<text:s/>end<text:s/>of<text:s/>the<text:s/></text:span><text:span text:style-name="T108_5">investment<text:s/>period</text:span><text:span text:style-name="T108_6">.</text:span><text:span text:style-name="T108_7"><text:s/></text:span><text:span text:style-name="T108_8">The<text:s/>programme<text:s/>team<text:s/>assessed<text:s/>the<text:s/>Fund’s<text:s/>pipeline<text:s/>and<text:s/>deemed<text:s/>a<text:s/>19%<text:s/>target<text:s/>as<text:s/>sufficiently<text:s/>stretching.<text:s/>Additionally,<text:s/>it<text:s/>is<text:s/>far<text:s/>greater<text:s/>than<text:s/>the<text:s/>global<text:s/>share<text:s/>of<text:s/>total<text:s/>climate<text:s/>finance<text:s/>that<text:s/>flows<text:s/>to<text:s/>efforts,<text:s/>which<text:s/>was<text:s/>roughly<text:s/>5%<text:s/>when<text:s/>the<text:s/>investment<text:s/>was<text:s/>negotiated<text:s/>and<text:s/>is<text:s/>declining<text:s/>due<text:s/>to<text:s/>rapid<text:s/>increases<text:s/>in<text:s/>mitigation<text:s/>financing.</text:span></text:p>
      <text:p text:style-name="P109"/>
      <text:p text:style-name="P110"><text:span text:style-name="T110_1">EMCAF’s<text:s/>ability<text:s/>to<text:s/>progress<text:s/>towards<text:s/></text:span><text:span text:style-name="T110_2">this<text:s/>target</text:span><text:span text:style-name="T110_3"><text:s/>has<text:s/>been<text:s/>assessed.</text:span><text:span text:style-name="T110_4"><text:s/>Both<text:s/>e</text:span><text:span text:style-name="T110_5">xisting<text:s/>portfolio<text:s/>investments<text:s/>and</text:span><text:span text:style-name="T110_6"><text:s/>the</text:span><text:span text:style-name="T110_7"><text:s/>long-term<text:s/>pipeline<text:s/>indicate<text:s/>that<text:s/></text:span><text:span text:style-name="T110_8">EMCAF<text:s/></text:span><text:span text:style-name="T110_9">is<text:s/>on<text:s/>course<text:s/>to</text:span><text:span text:style-name="T110_10"><text:s/>meet<text:s/>expectations</text:span><text:span text:style-name="T110_11"><text:s/>for<text:s/>capital<text:s/>invested<text:s/>into<text:s/>climate<text:s/>A&amp;R<text:s/></text:span><text:span text:style-name="T110_12">f</text:span><text:span text:style-name="T110_13">unds</text:span><text:span text:style-name="T110_14">.</text:span><text:span text:style-name="T110_15"><text:s/>Moreover,<text:s/>f</text:span><text:span text:style-name="T110_16">ollowing<text:s/>engagements<text:s/>with<text:s/>AGI<text:s/>(Fund<text:s/>Manager)<text:s/>in<text:s/>March<text:s/>202</text:span><text:span text:style-name="T110_17">5</text:span><text:span text:style-name="T110_18">,<text:s/></text:span><text:span text:style-name="T110_19">it<text:s/>was<text:s/></text:span><text:span text:style-name="T110_20">found</text:span><text:span text:style-name="T110_21"><text:s/>that<text:s/></text:span><text:span text:style-name="T110_22">the<text:s/>output<text:s/>indicators<text:s/>for<text:s/>A&amp;R<text:s/>investments<text:s/>have<text:s/>already<text:s/>surpassed<text:s/>initial<text:s/>milestone<text:s/>goals<text:s/>set<text:s/>for<text:s/>FY<text:s/>2024/25</text:span><text:span text:style-name="T110_23"><text:s/>ahead<text:s/>of<text:s/>the<text:s/></text:span><text:span text:style-name="T110_24">annual<text:s/></text:span><text:span text:style-name="T110_25">Logframe</text:span><text:span text:style-name="T110_26"><text:s/></text:span><text:span text:style-name="T110_27">review<text:s/>(</text:span><text:span text:style-name="T110_28">August<text:s/>2025</text:span><text:span text:style-name="T110_29">)</text:span><text:span text:style-name="T110_30">.<text:s/></text:span><text:span text:style-name="T110_31">Currently,<text:s/></text:span><text:span text:style-name="T110_32">EMCAF<text:s/>has<text:s/>committed<text:s/>95m<text:s/>USD</text:span><text:span text:style-name="T110_33">,<text:s/>of<text:s/>the<text:s/>450m<text:s/>EUR<text:s/>fund<text:s/>size,</text:span><text:span text:style-name="T110_34"><text:s/>into<text:s/></text:span><text:span text:style-name="T110_35">A&amp;R<text:s/>Portfolio<text:s/>Funds</text:span><text:span text:style-name="T110_36">.<text:s/>This<text:s/>represents<text:s/>a<text:s/>share<text:s/>of<text:s/>around<text:s/>c.16%<text:s/>of<text:s/>existing<text:s/>EMCAF<text:s/></text:span><text:span text:style-name="T110_37">fund<text:s/>size</text:span><text:span text:style-name="T110_38">.</text:span></text:p>
      <text:p text:style-name="P111"><text:span text:style-name="T111_1"><text:s/></text:span></text:p>
      <text:p text:style-name="P112"><text:span text:style-name="T112_1">Not</text:span><text:span text:style-name="T112_2"><text:s/></text:span><text:span text:style-name="T112_3">all</text:span><text:span text:style-name="T112_4"><text:s/></text:span><text:span text:style-name="T112_5">allocable<text:s/>capital</text:span><text:span text:style-name="T112_6"><text:s/>has<text:s/>been<text:s/>committed<text:s/>by<text:s/>the<text:s/></text:span><text:span text:style-name="T112_7">EMCAF</text:span><text:span text:style-name="T112_8"><text:s/></text:span><text:span text:style-name="T112_9">so<text:s/>it<text:s/>is<text:s/></text:span><text:span text:style-name="T112_10">not<text:s/>possible<text:s/>to<text:s/>accurately<text:s/>measure<text:s/>if<text:s/>the</text:span><text:span text:style-name="T112_11"><text:s/></text:span><text:span text:style-name="T112_12">target</text:span><text:span text:style-name="T112_13"><text:s/></text:span><text:span text:style-name="T112_14">of<text:s/>19%</text:span><text:span text:style-name="T112_15"><text:s/>has<text:s/>been<text:s/>met</text:span><text:span text:style-name="T112_16">.<text:s/>Future<text:s/>Annual<text:s/>Reviews<text:s/>will<text:s/>report<text:s/>on<text:s/>this.</text:span></text:p>
      <text:p text:style-name="P113"/>
      <text:p text:style-name="P114"><text:span text:style-name="T114_1">Major<text:s/>lessons<text:s/>and<text:s/>recommendations<text:s/>for<text:s/>the<text:s/>year<text:s/>ahead</text:span></text:p>
      <text:p text:style-name="P115"/>
      <text:p text:style-name="P116"><text:span text:style-name="T116_1">key<text:s/>lessons<text:s/>and<text:s/>recommendations<text:s/>have<text:s/>been<text:s/>divided<text:s/>into<text:s/></text:span><text:span text:style-name="T116_2">‘progr</text:span><text:span text:style-name="T116_3">amme’</text:span><text:span text:style-name="T116_4">,<text:s/>focused<text:s/>on<text:s/>general<text:s/>programme<text:s/>management,</text:span><text:span text:style-name="T116_5"><text:s/></text:span><text:span text:style-name="T116_6">and<text:s/></text:span><text:span text:style-name="T116_7">‘policy’</text:span><text:span text:style-name="T116_8"><text:s/>which<text:s/>looks<text:s/>at<text:s/>contribution<text:s/>towards<text:s/>FCDO’s<text:s/>objectives<text:s/></text:span><text:span text:style-name="T116_9">on<text:s/>mobilising<text:s/>private<text:s/>capital<text:s/>for<text:s/>A&amp;</text:span><text:span text:style-name="T116_10">R.</text:span><text:span text:style-name="T116_11">.</text:span></text:p>
      <text:p text:style-name="P117"><text:span text:style-name="T117_1"><text:s/></text:span></text:p>
      <text:p text:style-name="P118"><text:span text:style-name="T118_1">Key<text:s/>lessons</text:span><text:span text:style-name="T118_2"><text:s/>(programme)<text:s/></text:span></text:p>
      <text:p text:style-name="P119"/>
      <text:list text:style-name="LS16" xml:id="list4">
        <text:list-item>
          <text:p text:style-name="P120"><text:span text:style-name="T120_1">The<text:s/>time<text:s/>required<text:s/>to<text:s/>negotiate<text:s/>legal<text:s/>agreements<text:s/>with<text:s/>partners<text:s/>was<text:s/>underestimated<text:s/>and<text:s/></text:span><text:span text:style-name="T120_2">held<text:s/>up</text:span><text:span text:style-name="T120_3"><text:s/>delivery</text:span><text:span text:style-name="T120_4">.</text:span><text:span text:style-name="T120_5"><text:s/></text:span><text:span text:style-name="T120_6">EMCAF<text:s/></text:span><text:span text:style-name="T120_7">has<text:s/>been<text:s/>a</text:span><text:span text:style-name="T120_8"><text:s/>unique<text:s/>programme<text:s/>for<text:s/>FCDO</text:span><text:span text:style-name="T120_9"><text:s/></text:span><text:span text:style-name="T120_10">requiring<text:s/>different<text:s/>review<text:s/>processes<text:s/></text:span><text:span text:style-name="T120_11">internally</text:span><text:span text:style-name="T120_12"><text:s/>(for<text:s/>example,<text:s/>through<text:s/>the<text:s/>legal<text:s/>agreements<text:s/>to<text:s/>join<text:s/>as<text:s/>an<text:s/>investor)</text:span><text:span text:style-name="T120_13">,<text:s/>coupled<text:s/>with<text:s/>the<text:s/>Fund<text:s/>Manager<text:s/>requesting<text:s/>a<text:s/>timely<text:s/>first<text:s/>investment.</text:span><text:span text:style-name="T120_14"><text:s/></text:span><text:span text:style-name="T120_15">Professional</text:span><text:span text:style-name="T120_16"><text:s/>legal</text:span><text:span text:style-name="T120_17"><text:s/>advice</text:span><text:span text:style-name="T120_18"><text:s/>was<text:s/>required</text:span><text:span text:style-name="T120_19"><text:s/>(Dentons)<text:s/></text:span><text:span text:style-name="T120_20">for<text:s/>negotiations</text:span><text:span text:style-name="T120_21">.</text:span><text:span text:style-name="T120_22"><text:s/></text:span><text:span text:style-name="T120_23">Lessons<text:s/>from<text:s/>initial<text:s/>legal<text:s/>agreements<text:s/>has<text:s/>enabled<text:s/>amendments<text:s/>in<text:s/>2024<text:s/>to<text:s/>operate<text:s/>more<text:s/>smoothly,<text:s/>with<text:s/>FCDO<text:s/>adapting<text:s/>to<text:s/>EMCAF’s<text:s/>processes.<text:s/></text:span><text:span text:style-name="T120_24">from<text:s/>initial<text:s/>legal<text:s/>agreements<text:s/>has<text:s/>enabled<text:s/>amendments<text:s/>in<text:s/>2024<text:s/>to<text:s/>operate<text:s/>more<text:s/>smoothly,<text:s/>with<text:s/>FCDO<text:s/>adapting<text:s/>to<text:s/>EMCAF’s<text:s/>processes.<text:s/></text:span></text:p>
        </text:list-item>
      </text:list>
      <text:p text:style-name="P121"/>
      <text:list text:style-name="LS16" xml:id="list5" text:continue-list="list4">
        <text:list-item>
          <text:p text:style-name="P122"><text:span text:style-name="T122_1">Public</text:span><text:span text:style-name="T122_2"><text:s/>and<text:s/>private<text:s/>sector<text:s/></text:span><text:span text:style-name="T122_3">investors<text:s/></text:span><text:span text:style-name="T122_4">have<text:s/>different<text:s/>assurance<text:s/>requirements<text:s/>which<text:s/></text:span><text:span text:style-name="T122_5">can<text:s/>be<text:s/>challenging</text:span><text:span text:style-name="T122_6">.</text:span><text:span text:style-name="T122_7"><text:s/>For<text:s/>example</text:span><text:span text:style-name="T122_8"><text:s/>a)</text:span><text:span text:style-name="T122_9"><text:s/>FCDO’s<text:s/>robust<text:s/>monitoring<text:s/>and<text:s/>reporting<text:s/>requirements<text:s/>for<text:s/>ODA<text:s/>are<text:s/>not<text:s/>always</text:span><text:span text:style-name="T122_10"><text:s/>seen<text:s/>as</text:span><text:span text:style-name="T122_11"><text:s/>proportional<text:s/>to<text:s/>FCDO’s<text:s/>small<text:s/>share<text:s/>in<text:s/>the<text:s/>fund</text:span><text:span text:style-name="T122_12">,<text:s/></text:span><text:span text:style-name="T122_13">b</text:span><text:span text:style-name="T122_14">)<text:s/>FCDO’s<text:s/>external<text:s/>reporting<text:s/></text:span><text:span text:style-name="T122_15">requirements<text:s/></text:span><text:span text:style-name="T122_16">does<text:s/>not<text:s/>always<text:s/>align<text:s/>with<text:s/></text:span><text:span text:style-name="T122_17">EMCAF’s<text:s/></text:span><text:span text:style-name="T122_18">commercial<text:s/></text:span><text:span text:style-name="T122_19">requirements</text:span><text:span text:style-name="T122_20">,<text:s/>c)<text:s/>EMCAF’s<text:s/>use<text:s/>of<text:s/>authorised<text:s/>signatories,<text:s/>and<text:s/>key<text:s/>persons,<text:s/></text:span><text:span text:style-name="T122_21">within<text:s/>legal<text:s/>agreements<text:s/>does<text:s/>not<text:s/>always<text:s/>translate<text:s/></text:span><text:span text:style-name="T122_22">to<text:s/>government<text:s/>ways<text:s/>of<text:s/>working<text:s/></text:span><text:span text:style-name="T122_23">(e.g.<text:s/>changing<text:s/>Government).</text:span><text:span text:style-name="T122_24"><text:s/>Positively,<text:s/>whilst<text:s/>challenging<text:s/>at<text:s/>working<text:s/>level,<text:s/>this<text:s/>has<text:s/>not<text:s/>impacted<text:s/>FCDO’s<text:s/>ability<text:s/>to<text:s/>invest<text:s/>into<text:s/>EMCAF<text:s/>and<text:s/>participate<text:s/>as<text:s/>a<text:s/>Junior<text:s/>Limited<text:s/>Partner.<text:s/></text:span><text:span text:style-name="T122_25">It<text:s/>has<text:s/>also<text:s/>enabled<text:s/>FCDO<text:s/>to<text:s/>gather<text:s/>unique<text:s/>insight<text:s/>into<text:s/>the<text:s/>operations<text:s/>of<text:s/>a<text:s/>blended<text:s/>finance<text:s/>equity<text:s/>fund<text:s/>to<text:s/>consider<text:s/>for<text:s/>future<text:s/>programme-spending.</text:span><text:span text:style-name="T122_26"><text:s/>These<text:s/>insights<text:s/>have<text:s/>been<text:s/>shared<text:s/>with<text:s/>Comme</text:span><text:span text:style-name="T122_27">rcial<text:s/>and<text:s/>PSCMD<text:s/>programme<text:s/>teams.</text:span></text:p>
        </text:list-item>
      </text:list>
      <text:p text:style-name="P123"/>
      <text:list text:style-name="LS16" xml:id="list6" text:continue-list="list4">
        <text:list-item>
          <text:p text:style-name="P124"><text:span text:style-name="T124_1">The<text:s/>process<text:s/>for<text:s/>making<text:s/>annual<text:s/></text:span><text:span text:style-name="T124_2">pay</text:span><text:span text:style-name="T124_3">ments<text:s/>into<text:s/>EMCAF<text:s/>has<text:s/>been<text:s/>difficult<text:s/>for<text:s/>UK<text:s/>Government<text:s/>processes</text:span><text:span text:style-name="T124_4">.</text:span><text:span text:style-name="T124_5"><text:s/></text:span><text:span text:style-name="T124_6">R</text:span><text:span text:style-name="T124_7">ather<text:s/>than<text:s/>providing<text:s/>the<text:s/>full<text:s/></text:span><text:span text:style-name="T124_8">EUR<text:s/>10m</text:span><text:span text:style-name="T124_9"><text:s/>commitment<text:s/>to<text:s/>EMCAF</text:span><text:span text:style-name="T124_10"><text:s/>in<text:s/>a<text:s/>lump<text:s/>sum</text:span><text:span text:style-name="T124_11">,</text:span><text:span text:style-name="T124_12"><text:s/></text:span><text:span text:style-name="T124_13">FCDO<text:s/>is<text:s/>required<text:s/>to<text:s/>make<text:s/></text:span><text:span text:style-name="T124_14">annual<text:s/>payments</text:span><text:span text:style-name="T124_15"><text:s/></text:span><text:span text:style-name="T124_16">via<text:s/>a<text:s/>‘draw-down'<text:s/>request<text:s/>from<text:s/>the<text:s/>Fund<text:s/>Manager</text:span><text:span text:style-name="T124_17"><text:s/>with<text:s/>a<text:s/>small<text:s/>timeframe<text:s/>to<text:s/>make<text:s/></text:span><text:span text:style-name="T124_18">the<text:s/></text:span><text:span text:style-name="T124_19">payment</text:span><text:span text:style-name="T124_20">.<text:s/></text:span><text:span text:style-name="T124_21">This<text:s/>creates<text:s/>challenges<text:s/>in<text:s/></text:span><text:span text:style-name="T124_22">accurately<text:s/>forecasting<text:s/>when<text:s/>payments<text:s/>will<text:s/>be<text:s/>required</text:span><text:span text:style-name="T124_23"><text:s/>and<text:s/></text:span><text:span text:style-name="T124_24">for<text:s/>how<text:s/>much,<text:s/>particularly<text:s/>if<text:s/>there<text:s/>is<text:s/>uncertainty<text:s/>regarding<text:s/>the<text:s/>financial<text:s/>year<text:s/>in<text:s/>which<text:s/>a<text:s/>payment<text:s/>will<text:s/>fall,<text:s/>as<text:s/>this<text:s/>information<text:s/>is<text:s/>central</text:span><text:span text:style-name="T124_25"><text:s/>to<text:s/></text:span><text:span text:style-name="T124_26">government<text:s/>budgeting<text:s/>processes.</text:span><text:span text:style-name="T124_27"><text:s/></text:span><text:span text:style-name="T124_28">FCDO<text:s/>has<text:s/>learnt<text:s/>to<text:s/>adapt<text:s/>to<text:s/>this<text:s/>process</text:span><text:span text:style-name="T124_29"><text:s/>and<text:s/>approach<text:s/></text:span><text:span text:style-name="T124_30">payments<text:s/></text:span><text:span text:style-name="T124_31">differently<text:s/>to<text:s/>more<text:s/>‘typical’<text:s/>ODA-programmes.</text:span><text:span text:style-name="T124_32"><text:s/>We<text:s/>will<text:s/>share<text:s/>our<text:s/>experience<text:s/>with<text:s/></text:span><text:span text:style-name="T124_33">future<text:s/></text:span><text:span text:style-name="T124_34">FCDO<text:s/>programmes</text:span><text:span text:style-name="T124_35">,<text:s/>which<text:s/>use<text:s/>‘draw<text:s/>down’<text:s/>requests,</text:span><text:span text:style-name="T124_36"><text:s/>so<text:s/>consideration</text:span><text:span text:style-name="T124_37">s</text:span><text:span text:style-name="T124_38"><text:s/></text:span><text:span text:style-name="T124_39">are</text:span><text:span text:style-name="T124_40"><text:s/>ta</text:span><text:span text:style-name="T124_41">ken</text:span><text:span text:style-name="T124_42"><text:s/>when<text:s/>planning<text:s/></text:span><text:span text:style-name="T124_43">how<text:s/>to<text:s/>make<text:s/>payments.<text:s/></text:span></text:p>
        </text:list-item>
      </text:list>
      <text:p text:style-name="P125"><text:span text:style-name="T125_1">Key<text:s/>lessons<text:s/>(</text:span><text:span text:style-name="T125_2">policy<text:s/>-<text:s/></text:span><text:span text:style-name="T125_3">private<text:s/>investment<text:s/>in<text:s/>climate<text:s/>adaptation<text:s/>and<text:s/>resilience)</text:span><text:span text:style-name="T125_4"><text:s/></text:span></text:p>
      <text:p text:style-name="P126"/>
      <text:list text:style-name="LS15" xml:id="list7">
        <text:list-item>
          <text:p text:style-name="P127"><text:span text:style-name="T127_1">Mitigation</text:span><text:span text:style-name="T127_2"><text:s/>remains<text:s/></text:span><text:span text:style-name="T127_3">the<text:s/></text:span><text:span text:style-name="T127_4">largest<text:s/></text:span><text:span text:style-name="T127_5">segment</text:span><text:span text:style-name="T127_6"><text:s/>for<text:s/>private<text:s/>investment<text:s/>in<text:s/>climate</text:span><text:span text:style-name="T127_7">,</text:span><text:span text:style-name="T127_8"><text:s/>holding<text:s/>the<text:s/>greater<text:s/>share<text:s/>of<text:s/>the<text:s/>fund’s<text:s/>capital<text:s/>commitments</text:span><text:span text:style-name="T127_9">.</text:span><text:span text:style-name="T127_10"><text:s/></text:span><text:span text:style-name="T127_11">The<text:s/>preference<text:s/>for<text:s/>mitigation<text:s/></text:span><text:span text:style-name="T127_12">likely<text:s/>relates<text:s/>to<text:s/>a<text:s/>stronger<text:s/>track<text:s/>record</text:span><text:span text:style-name="T127_13"><text:s/>and<text:s/>more<text:s/>established<text:s/>investment<text:s/>logic,<text:s/>but<text:s/>dynamics<text:s/></text:span><text:span text:style-name="T127_14">need<text:s/>to<text:s/>be<text:s/></text:span><text:span text:style-name="T127_15">better<text:s/>understood</text:span><text:span text:style-name="T127_16">.</text:span><text:span text:style-name="T127_17"><text:s/></text:span><text:span text:style-name="T127_18">Pu</text:span><text:span text:style-name="T127_19">blic-private<text:s/>finance<text:s/>vehicles<text:s/>such<text:s/>as<text:s/>EMCAF</text:span><text:span text:style-name="T127_20"><text:s/></text:span><text:span text:style-name="T127_21">provid</text:span><text:span text:style-name="T127_22">e</text:span><text:span text:style-name="T127_23"><text:s/>valuable</text:span><text:span text:style-name="T127_24"><text:s/>insight<text:s/></text:span><text:span text:style-name="T127_25">and<text:s/>the<text:s/></text:span><text:span text:style-name="T127_26">capacity</text:span><text:span text:style-name="T127_27"><text:s/>to</text:span><text:span text:style-name="T127_28"><text:s/>increase<text:s/>capital<text:s/>mobilisation<text:s/>for<text:s/>climate<text:s/>A&amp;R.</text:span><text:span text:style-name="T127_29"><text:s/>At<text:s/>this<text:s/>early<text:s/>stage,<text:s/>the<text:s/>initial<text:s/></text:span><text:span text:style-name="T127_30">observation<text:s/></text:span><text:span text:style-name="T127_31">is<text:s/>that<text:s/>private<text:s/>sector<text:s/>investors<text:s/></text:span><text:span text:style-name="T127_32">have<text:s/>a<text:s/>wide</text:span><text:span text:style-name="T127_33"><text:s/></text:span><text:span text:style-name="T127_34">range<text:s/>of<text:s/></text:span><text:span text:style-name="T127_35">investable<text:s/></text:span><text:span text:style-name="T127_36">mitigation<text:s/>funds/projects</text:span><text:span text:style-name="T127_37"><text:s/></text:span><text:span text:style-name="T127_38">and<text:s/></text:span><text:span text:style-name="T127_39">find<text:s/>difficulties<text:s/>in<text:s/>locating<text:s/>investable<text:s/>A&amp;R<text:s/>funds/projects</text:span><text:span text:style-name="T127_40">.<text:s/>This<text:s/>is<text:s/>compounded<text:s/>by<text:s/>a<text:s/>lack<text:s/>of<text:s/>common<text:s/>understanding<text:s/>regarding</text:span><text:span text:style-name="T127_41"><text:s/>what<text:s/></text:span><text:span text:style-name="T127_42">constitutes<text:s/></text:span><text:span text:style-name="T127_43">climate<text:s/>A&amp;R</text:span><text:span text:style-name="T127_44">.</text:span><text:span text:style-name="T127_45"><text:s/></text:span></text:p>
        </text:list-item>
      </text:list>
      <text:p text:style-name="P128"/>
      <text:list text:style-name="LS15" xml:id="list8" text:continue-list="list7">
        <text:list-item>
          <text:p text:style-name="P129"><text:span text:style-name="T129_1">A&amp;R<text:s/>funds/projects<text:s/>within<text:s/>EMCAF’s<text:s/>portfolio<text:s/>and<text:s/>pipeline</text:span><text:span text:style-name="T129_2"><text:s/>are</text:span><text:span text:style-name="T129_3"><text:s/></text:span><text:span text:style-name="T129_4">disproportionately</text:span><text:span text:style-name="T129_5"><text:s/>located</text:span><text:span text:style-name="T129_6"><text:s/>in<text:s/>Africa</text:span><text:span text:style-name="T129_7"><text:s/>and<text:s/></text:span><text:span text:style-name="T129_8">Asia</text:span><text:span text:style-name="T129_9">,<text:s/>whilst</text:span><text:span text:style-name="T129_10"><text:s/>other<text:s/></text:span><text:span text:style-name="T129_11">critical<text:s/></text:span><text:span text:style-name="T129_12">geographies</text:span><text:span text:style-name="T129_13"><text:s/>such<text:s/>as<text:s/></text:span><text:span text:style-name="T129_14">Small<text:s/>Island<text:s/>Developing<text:s/>States<text:s/>(SIDS)<text:s/></text:span><text:span text:style-name="T129_15">are<text:s/>underrepresented</text:span><text:span text:style-name="T129_16">.</text:span><text:span text:style-name="T129_17"><text:s/></text:span><text:span text:style-name="T129_18">.</text:span><text:span text:style-name="T129_19"><text:s/></text:span><text:span text:style-name="T129_20">This</text:span><text:span text:style-name="T129_21"><text:s/></text:span><text:span text:style-name="T129_22">has<text:s/>been<text:s/>an<text:s/>observation<text:s/></text:span><text:span text:style-name="T129_23">which</text:span><text:span text:style-name="T129_24"><text:s/>highlights<text:s/>the<text:s/>need<text:s/>to<text:s/>understand<text:s/>A&amp;R<text:s/>challenges<text:s/></text:span><text:span text:style-name="T129_25">more<text:s/>broadly<text:s/>and</text:span><text:span text:style-name="T129_26"><text:s/></text:span><text:span text:style-name="T129_27">demonstrates<text:s/>why<text:s/>public<text:s/>sector<text:s/>finance<text:s/>and<text:s/>programmes,<text:s/>such<text:s/>as<text:s/>FCDO's<text:s/>Catalysing<text:s/>Private<text:s/>Finance<text:s/>for<text:s/>Adaptation<text:s/>and<text:s/>Resilience<text:s/>(CPFAR)<text:s/>programme,<text:s/>are<text:s/>crucial<text:s/>to<text:s/>build<text:s/>the<text:s/>case<text:s/>for<text:s/>investment<text:s/>in<text:s/>climate<text:s/>A&amp;R<text:s/>in<text:s/>EMDEs<text:s/>–<text:s/></text:span><text:span text:style-name="T129_28">including<text:s/>in<text:s/></text:span><text:span text:style-name="T129_29">Small<text:s/>Island<text:s/>Developing<text:s/>States<text:s/>(SIDS)<text:s/></text:span><text:span text:style-name="T129_30">in<text:s/>regions<text:s/>such<text:s/>as<text:s/>the<text:s/>Caribbean</text:span><text:span text:style-name="T129_31">.</text:span></text:p>
        </text:list-item>
      </text:list>
      <text:p text:style-name="P130"/>
      <text:list text:style-name="LS15" xml:id="list9" text:continue-list="list7">
        <text:list-item>
          <text:p text:style-name="P131"><text:span text:style-name="T131_1">Current<text:s/></text:span><text:span text:style-name="T131_2">fund<text:s/>commitments<text:s/></text:span><text:span text:style-name="T131_3">indicate<text:s/>that<text:s/>climate<text:s/>A&amp;R<text:s/>is<text:s/>investible.<text:s/></text:span><text:span text:style-name="T131_4">While<text:s/>the<text:s/>first</text:span><text:span text:style-name="T131_5"><text:s/></text:span><text:span text:style-name="T131_6">Logframe</text:span><text:span text:style-name="T131_7"><text:s/></text:span><text:span text:style-name="T131_8">review<text:s/>will<text:s/>take<text:s/>place<text:s/>in<text:s/>August<text:s/>2025,<text:s/></text:span><text:span text:style-name="T131_9">early<text:s/>indications<text:s/>show</text:span><text:span text:style-name="T131_10"><text:s/>that<text:s/>the</text:span><text:span text:style-name="T131_11"><text:s/></text:span><text:span text:style-name="T131_12">output<text:s/>indicators<text:s/></text:span><text:span text:style-name="T131_13">for<text:s/>A&amp;R<text:s/></text:span><text:span text:style-name="T131_14">investments<text:s/>have<text:s/></text:span><text:span text:style-name="T131_15">already<text:s/></text:span><text:span text:style-name="T131_16">surpassed</text:span><text:span text:style-name="T131_17"><text:s/>the</text:span><text:span text:style-name="T131_18"><text:s/>initial<text:s/>milestone<text:s/></text:span><text:span text:style-name="T131_19">set<text:s/>for<text:s/>FY<text:s/>2024/25</text:span><text:span text:style-name="T131_20"><text:s/></text:span><text:span text:style-name="T131_21">(</text:span><text:span text:style-name="T131_22">9</text:span><text:span text:style-name="T131_23">%</text:span><text:span text:style-name="T131_24">),<text:s/>with<text:s/>climate<text:s/>A&amp;R<text:s/>currently<text:s/>representing<text:s/>a<text:s/>share<text:s/>of<text:s/>16%<text:s/>of<text:s/></text:span><text:span text:style-name="T131_25">existing</text:span><text:span text:style-name="T131_26"><text:s/></text:span><text:span text:style-name="T131_27">inves</text:span><text:span text:style-name="T131_28">tments</text:span><text:span text:style-name="T131_29">.<text:s/>This<text:s/>is<text:s/></text:span><text:span text:style-name="T131_30">a<text:s/></text:span><text:span text:style-name="T131_31">very<text:s/>positive<text:s/></text:span><text:span text:style-name="T131_32">outcome<text:s/>for<text:s/>the<text:s/>programme</text:span><text:span text:style-name="T131_33">’</text:span><text:span text:style-name="T131_34">s<text:s/>first<text:s/>Annual<text:s/>Review.</text:span></text:p>
        </text:list-item>
      </text:list>
      <text:p text:style-name="P132"/>
      <text:list text:style-name="LS15" xml:id="list10" text:continue-list="list7">
        <text:list-item>
          <text:p text:style-name="P133"><text:span text:style-name="T133_1">T</text:span><text:span text:style-name="T133_2">here<text:s/>is<text:s/>d</text:span><text:span text:style-name="T133_3">ifficulty<text:s/>in</text:span><text:span text:style-name="T133_4"><text:s/></text:span><text:span text:style-name="T133_5">identifying<text:s/></text:span><text:span text:style-name="T133_6">projects/</text:span><text:span text:style-name="T133_7">funds</text:span><text:span text:style-name="T133_8"><text:s/>which<text:s/>are<text:s/>specifically<text:s/>A&amp;R-focused</text:span><text:span text:style-name="T133_9">,<text:s/></text:span><text:span text:style-name="T133_10">funds<text:s/>are<text:s/></text:span><text:span text:style-name="T133_11">often<text:s/></text:span><text:span text:style-name="T133_12">a<text:s/>mix<text:s/>of<text:s/></text:span><text:span text:style-name="T133_13">mitigation</text:span><text:span text:style-name="T133_14"><text:s/></text:span><text:span text:style-name="T133_15">and<text:s/></text:span><text:span text:style-name="T133_16">adaptation</text:span><text:span text:style-name="T133_17">.</text:span><text:span text:style-name="T133_18"><text:s/></text:span><text:span text:style-name="T133_19">As<text:s/>identified<text:s/>through<text:s/>other<text:s/>FCDO<text:s/>A&amp;R<text:s/>programmes,<text:s/>there<text:s/>are<text:s/>overarching<text:s/></text:span><text:span text:style-name="T133_20">difficulties<text:s/></text:span><text:span text:style-name="T133_21">for<text:s/>private<text:s/>investors<text:s/>to<text:s/>'define’<text:s/>an<text:s/></text:span><text:span text:style-name="T133_22">A&amp;R</text:span><text:span text:style-name="T133_23"><text:s/>investment.</text:span><text:span text:style-name="T133_24"><text:s/></text:span><text:span text:style-name="T133_25">Through<text:s/>this<text:s/>programme,<text:s/>we<text:s/>have<text:s/>seen<text:s/>that<text:s/></text:span><text:span text:style-name="T133_26">a<text:s/>number<text:s/>of</text:span><text:span text:style-name="T133_27"><text:s/>downstream<text:s/>funds<text:s/>are<text:s/>focused<text:s/>on<text:s/>both<text:s/>mitigation<text:s/>and<text:s/>adaptation,<text:s/>rather<text:s/>than<text:s/>solely<text:s/>one.<text:s/>For<text:s/>example,<text:s/></text:span><text:span text:style-name="T133_28">EMCAF<text:s/>has<text:s/>invested<text:s/>into<text:s/>the<text:s/>GEF<text:s/>III<text:s/>South<text:s/>Asia<text:s/>Growth<text:s/>Fund</text:span><text:span text:style-name="T133_29">,<text:s/>which<text:s/>has<text:s/>a<text:s/>cross-cutting<text:s/>sector<text:s/>focus.<text:s/></text:span><text:span text:style-name="T133_30">Whilst<text:s/>i</text:span><text:span text:style-name="T133_31">t<text:s/>remains<text:s/>a<text:s/>positive<text:s/>example<text:s/>of<text:s/>private<text:s/>sector<text:s/>investment<text:s/>in<text:s/>climate,<text:s/></text:span><text:span text:style-name="T133_32">attention<text:s/>should<text:s/>be<text:s/>paid</text:span><text:span text:style-name="T133_33"><text:s/>when<text:s/>monitoring<text:s/>investment<text:s/>across<text:s/>both<text:s/>mitigation<text:s/>and<text:s/>adaptation.</text:span></text:p>
        </text:list-item>
      </text:list>
      <text:p text:style-name="P134"/>
      <text:list text:style-name="LS15" xml:id="list11" text:continue-list="list7">
        <text:list-item>
          <text:p text:style-name="P135"><text:span text:style-name="T135_1">Early<text:s/>observations<text:s/>have<text:s/>found</text:span><text:span text:style-name="T135_2"><text:s/>that<text:s/>other<text:s/>Limited<text:s/>Partners<text:s/>do<text:s/>not<text:s/>proactively<text:s/></text:span><text:span text:style-name="T135_3">call<text:s/>for<text:s/>climate<text:s/>A&amp;R<text:s/>funds/projects<text:s/>for<text:s/>EMCAF’s<text:s/>portfolio,<text:s/>though<text:s/>do<text:s/>not<text:s/>oppose<text:s/>the<text:s/>Fund<text:s/>Managers<text:s/>pursuing<text:s/>them</text:span><text:span text:style-name="T135_4">.<text:s/></text:span><text:span text:style-name="T135_5">This<text:s/>is<text:s/>not<text:s/>unexpected<text:s/>and<text:s/>aligns<text:s/>with<text:s/>the<text:s/>known<text:s/>challenges<text:s/>that<text:s/>were<text:s/>referenced<text:s/>in<text:s/>the<text:s/>programmes<text:s/>Business<text:s/>Case.<text:s/>A</text:span><text:span text:style-name="T135_6"><text:s/>key<text:s/>objective<text:s/>in<text:s/>the<text:s/>programme</text:span><text:span text:style-name="T135_7">’</text:span><text:span text:style-name="T135_8">s<text:s/>Business<text:s/>Case<text:s/></text:span><text:span text:style-name="T135_9">is<text:s/></text:span><text:span text:style-name="T135_10">to<text:s/>use<text:s/>FCDO’s<text:s/>seat<text:s/>on<text:s/>the<text:s/>Investor<text:s/>Advisory<text:s/>Committee</text:span><text:span text:style-name="T135_11"><text:s/>(IAC)<text:s/>and<text:s/>through<text:s/>LPAC<text:s/>meetings<text:s/>to<text:s/>engage<text:s/>with<text:s/>private<text:s/>sector<text:s/>investors<text:s/>on<text:s/>climate<text:s/>A&amp;R<text:s/>finance.<text:s/></text:span></text:p>
        </text:list-item>
      </text:list>
      <text:p text:style-name="P136"/>
      <text:p text:style-name="P137"><text:span text:style-name="T137_1">Key<text:s/>recommendations</text:span></text:p>
      <text:p text:style-name="P138"/>
      <text:p text:style-name="P139"><text:span text:style-name="T139_1">As</text:span><text:span text:style-name="T139_2"><text:s/>FCDO<text:s/>does<text:s/>not<text:s/>manage<text:s/>the<text:s/>investment<text:s/>process<text:s/>and<text:s/>management<text:s/>of<text:s/>the<text:s/>pro</text:span><text:span text:style-name="T139_3">gramme</text:span><text:span text:style-name="T139_4">,<text:s/></text:span><text:span text:style-name="T139_5">recommendations<text:s/>have<text:s/>been<text:s/>split<text:s/>into<text:s/></text:span><text:span text:style-name="T139_6">a)<text:s/>for<text:s/></text:span><text:span text:style-name="T139_7">FCDO</text:span><text:span text:style-name="T139_8"><text:s/></text:span><text:span text:style-name="T139_9">and<text:s/></text:span><text:span text:style-name="T139_10">b)<text:s/></text:span><text:span text:style-name="T139_11">for<text:s/>the<text:s/>Fund<text:s/>Managers</text:span><text:span text:style-name="T139_12">,<text:s/>AGI</text:span><text:span text:style-name="T139_13">.<text:s/></text:span><text:span text:style-name="T139_14">The<text:s/>recommendations<text:s/>for<text:s/>AGI<text:s/>are<text:s/>light-touch<text:s/>suggestions,<text:s/>rather<text:s/>than<text:s/>substantive<text:s/>requests.</text:span></text:p>
      <text:p text:style-name="P140"/>
      <text:p text:style-name="P141"><text:span text:style-name="T141_1">I</text:span><text:span text:style-name="T141_2">n<text:s/>the</text:span><text:span text:style-name="T141_3"><text:s/></text:span><text:span text:style-name="T141_4">year<text:s/>ahead<text:s/></text:span><text:span text:style-name="T141_5">it<text:s/>is<text:s/>recommended<text:s/>that<text:s/>the<text:s/></text:span><text:span text:style-name="T141_6">programme<text:s/>should:</text:span></text:p>
      <text:p text:style-name="P142"/>
      <text:p text:style-name="P143"><text:span text:style-name="T143_1">FCDO:</text:span></text:p>
      <text:list text:style-name="LS14" xml:id="list12">
        <text:list-item>
          <text:p text:style-name="P144"><text:span text:style-name="T144_1">Initiate<text:s/>discussions<text:s/>with<text:s/>AGI<text:s/>on<text:s/>the<text:s/>£0.2m<text:s/>MEL<text:s/>budget<text:s/>for<text:s/>climate<text:s/>A&amp;R</text:span><text:span text:style-name="T144_2">.<text:s/></text:span><text:span text:style-name="T144_3">By<text:s/>the<text:s/>next<text:s/>Annual<text:s/>Review,<text:s/>have<text:s/>a<text:s/>plan<text:s/>prepared<text:s/>for<text:s/>the<text:s/>MEL<text:s/>budget<text:s/></text:span><text:span text:style-name="T144_4">(</text:span><text:span text:style-name="T144_5">June<text:s/></text:span><text:span text:style-name="T144_6">2025).</text:span><text:span text:style-name="T144_7"><text:s/></text:span></text:p>
        </text:list-item>
      </text:list>
      <text:p text:style-name="P145"/>
      <text:list text:style-name="LS14" xml:id="list13" text:continue-list="list12">
        <text:list-item>
          <text:p text:style-name="P146"><text:span text:style-name="T146_1">Use<text:s/>influencing<text:s/>power<text:s/>through<text:s/>seat<text:s/>on<text:s/>the<text:s/>Limited<text:s/></text:span><text:span text:style-name="T146_2">Partners</text:span><text:span text:style-name="T146_3"><text:s/>Advisory<text:s/>Committee<text:s/>(LPAC)</text:span><text:span text:style-name="T146_4"><text:s/>meetings</text:span><text:span text:style-name="T146_5"><text:s/>to<text:s/>influence<text:s/>climate<text:s/>A&amp;R<text:s/>investment</text:span><text:span text:style-name="T146_6">.<text:s/></text:span><text:span text:style-name="T146_7">Engage<text:s/>with,<text:s/>and<text:s/>utilise,<text:s/>other<text:s/>EMCAF<text:s/>investors<text:s/>to<text:s/>discuss<text:s/>A&amp;R<text:s/>finance<text:s/>and<text:s/>gather<text:s/>insights</text:span><text:span text:style-name="T146_8"><text:s/>(May<text:s/>2025</text:span><text:span text:style-name="T146_9">,<text:s/>~November<text:s/>2025</text:span><text:span text:style-name="T146_10">)</text:span></text:p>
        </text:list-item>
      </text:list>
      <text:p text:style-name="P147"/>
      <text:list text:style-name="LS14" xml:id="list14" text:continue-list="list12">
        <text:list-item>
          <text:p text:style-name="P148"><text:span text:style-name="T148_1">Conduct<text:s/>a<text:s/>site<text:s/>visit<text:s/>to<text:s/>a<text:s/>portfolio<text:s/>fund/project<text:s/>to<text:s/>tes</text:span><text:span text:style-name="T148_2">t<text:s/>investment<text:s/>impact<text:s/>and<text:s/>confirm<text:s/>alignment<text:s/>with<text:s/>Fund<text:s/>Managers<text:s/>reporting</text:span><text:span text:style-name="T148_3">.</text:span><text:span text:style-name="T148_4"><text:s/></text:span><text:span text:style-name="T148_5">Aim<text:s/>to</text:span><text:span text:style-name="T148_6"><text:s/></text:span><text:span text:style-name="T148_7">complete<text:s/>this<text:s/>around<text:s/>~August<text:s/>2025<text:s/>to<text:s/>coincide<text:s/>with<text:s/>the<text:s/></text:span><text:span text:style-name="T148_8">Logframe</text:span><text:span text:style-name="T148_9"><text:s/></text:span><text:span text:style-name="T148_10">review<text:s/></text:span><text:span text:style-name="T148_11">(June</text:span><text:span text:style-name="T148_12"><text:s/>–<text:s/>October<text:s/>2025).</text:span></text:p>
        </text:list-item>
      </text:list>
      <text:p text:style-name="P149"/>
      <text:list text:style-name="LS14" xml:id="list15" text:continue-list="list12">
        <text:list-item>
          <text:p text:style-name="P150"><text:span text:style-name="T150_1">Seek<text:s/>engagement<text:s/>opportunities<text:s/>throughout<text:s/>2025/26<text:s/>for<text:s/>Fund<text:s/>Managers<text:s/>to<text:s/>speak<text:s/>on<text:s/>EMCAF’s<text:s/>role<text:s/>in<text:s/>mobilising<text:s/>A&amp;R<text:s/>finance</text:span><text:span text:style-name="T150_2">.<text:s/></text:span><text:span text:style-name="T150_3">In<text:s/>2023/2024,<text:s/>FCDO<text:s/>invited<text:s/>EMCAF’s<text:s/>Managing<text:s/>Director<text:s/>to<text:s/>speak<text:s/>at<text:s/>various<text:s/>FCDO-led<text:s/>external<text:s/>events,<text:s/>including<text:s/>the<text:s/>UK<text:s/>Pavilion<text:s/>at<text:s/>COP28<text:s/>and<text:s/>a<text:s/>Wilton<text:s/>Park<text:s/>stakeholder<text:s/>event</text:span><text:span text:style-name="T150_4">.<text:s/>Aim<text:s/>to<text:s/>replicate<text:s/>this<text:s/>approach<text:s/>in<text:s/>2025<text:s/>and<text:s/>onwards<text:s/></text:span><text:span text:style-name="T150_5">(</text:span><text:span text:style-name="T150_6">June</text:span><text:span text:style-name="T150_7"><text:s/></text:span><text:span text:style-name="T150_8">2025<text:s/>-).</text:span></text:p>
        </text:list-item>
      </text:list>
      <text:p text:style-name="P151"/>
      <text:list text:style-name="LS14" xml:id="list16" text:continue-list="list12">
        <text:list-item>
          <text:p text:style-name="P152"><text:span text:style-name="T152_1">Work<text:s/>collaboratively<text:s/>with<text:s/>the<text:s/>A&amp;R<text:s/>(Private<text:s/>Finance)<text:s/>Programming<text:s/>team<text:s/>to<text:s/>find<text:s/>areas<text:s/>for<text:s/>join-up</text:span><text:span text:style-name="T152_2">.<text:s/></text:span><text:span text:style-name="T152_3">For<text:s/>example,<text:s/>sharing<text:s/>lessons<text:s/>learnt<text:s/>with<text:s/>the<text:s/></text:span><text:span text:style-name="T152_4">Catalysing<text:s/>Private<text:s/>Finance<text:s/>for<text:s/>Adaptation<text:s/>and<text:s/>Resilience<text:s/>(CPFAR)<text:s/>programme<text:s/>and<text:s/>vice-versa<text:s/>(June<text:s/>2</text:span><text:span text:style-name="T152_5">025<text:s/>-).</text:span></text:p>
        </text:list-item>
      </text:list>
      <text:p text:style-name="P153"/>
      <text:list text:style-name="LS14" xml:id="list17" text:continue-list="list12">
        <text:list-item>
          <text:p text:style-name="P154"><text:span text:style-name="T154_1">Update<text:s/>the<text:s/>Risk<text:s/>Register<text:s/>to<text:s/>reflect<text:s/>EMCAF’s<text:s/>progress.<text:s/></text:span><text:span text:style-name="T154_2">The<text:s/>Risk<text:s/>Register<text:s/>was<text:s/>created<text:s/>prior<text:s/>to<text:s/>EMCAF’s<text:s/>final<text:s/>closing<text:s/>in<text:s/>December<text:s/></text:span><text:span text:style-name="T154_3">2024,<text:s/>and<text:s/>some<text:s/>risks<text:s/></text:span><text:span text:style-name="T154_4">have<text:s/></text:span><text:span text:style-name="T154_5">now<text:s/>reduced<text:s/>(June<text:s/>–<text:s/>August<text:s/>2025).</text:span></text:p>
        </text:list-item>
      </text:list>
      <text:p text:style-name="P155"/>
      <text:list text:style-name="LS14" xml:id="list18" text:continue-list="list12">
        <text:list-item>
          <text:p text:style-name="P156"><text:span text:style-name="T156_1">Formally<text:s/>review<text:s/>the</text:span><text:span text:style-name="T156_2"><text:s/>programme</text:span><text:span text:style-name="T156_3"><text:s/>Outputs</text:span><text:span text:style-name="T156_4">,</text:span><text:span text:style-name="T156_5"><text:s/>Indicators</text:span><text:span text:style-name="T156_6"><text:s/>and<text:s/>Theory<text:s/>of<text:s/>Change</text:span><text:span text:style-name="T156_7">.<text:s/>During<text:s/>this<text:s/>Annual<text:s/>Review<text:s/>issues<text:s/>were<text:s/>identified<text:s/>with<text:s/>the<text:s/>current<text:s/></text:span><text:span text:style-name="T156_8">Logframe</text:span><text:span text:style-name="T156_9"><text:s/></text:span><text:span text:style-name="T156_10">Out</text:span><text:span text:style-name="T156_11">puts</text:span><text:span text:style-name="T156_12">,<text:s/></text:span><text:span text:style-name="T156_13">Output<text:s/>Indicators</text:span><text:span text:style-name="T156_14"><text:s/>and<text:s/>weightings,</text:span><text:span text:style-name="T156_15"><text:s/>which<text:s/>will<text:s/>be<text:s/>addressed.<text:s/>This<text:s/></text:span><text:span text:style-name="T156_16">could<text:s/>include<text:s/>working<text:s/>with<text:s/>a<text:s/>MEL<text:s/>advisor</text:span><text:span text:style-name="T156_17">.<text:s/>Depending<text:s/>on<text:s/>the<text:s/>outcome,<text:s/></text:span><text:span text:style-name="T156_18">future<text:s/>Annual<text:s/>Reviews<text:s/>may<text:s/>consider<text:s/>amending<text:s/>the<text:s/>existing<text:s/>Theory<text:s/>of<text:s/>Change<text:s/>to<text:s/></text:span><text:span text:style-name="T156_19">have<text:s/>more<text:s/>programme-specific<text:s/></text:span><text:span text:style-name="T156_20">outputs<text:s/>and<text:s/></text:span><text:span text:style-name="T156_21">targets.<text:s/></text:span><text:span text:style-name="T156_22"><text:s/>(June<text:s/>–<text:s/>August<text:s/>2025).</text:span></text:p>
        </text:list-item>
      </text:list>
      <text:p text:style-name="P157"/>
      <text:p text:style-name="P158"><text:span text:style-name="T158_1">Through<text:s/>FCDO’s<text:s/>engagement<text:s/>with<text:s/></text:span><text:span text:style-name="T158_2">EMCAF’s<text:s/>Fund<text:s/>Managers</text:span><text:span text:style-name="T158_3">,<text:s/>we<text:s/>will<text:s/>recommend<text:s/>that<text:s/>they</text:span><text:span text:style-name="T158_4">:</text:span></text:p>
      <text:list text:style-name="LS12" xml:id="list19">
        <text:list-item>
          <text:p text:style-name="P159"><text:span text:style-name="T159_1">Speak<text:s/>on</text:span><text:span text:style-name="T159_2"><text:s/>EMCAF’s<text:s/>A&amp;R<text:s/>financing<text:s/>when<text:s/>engaging<text:s/>with<text:s/>the<text:s/>private<text:s/>sector<text:s/>and<text:s/>other<text:s/>i</text:span><text:span text:style-name="T159_3">nvestors<text:s/>e.g.<text:s/>at<text:s/>events,<text:s/>LPAC<text:s/>meetings</text:span><text:span text:style-name="T159_4">.</text:span><text:span text:style-name="T159_5"><text:s/>The<text:s/>objective<text:s/>is<text:s/>that<text:s/>this<text:s/>will<text:s/>create<text:s/>more<text:s/>‘knock-on’<text:s/>effects</text:span><text:span text:style-name="T159_6">,<text:s/>such<text:s/>as<text:s/>further<text:s/>funding<text:s/>into<text:s/>climate<text:s/>A&amp;R<text:s/>projects<text:s/>or<text:s/>the<text:s/>development<text:s/>of<text:s/>new<text:s/>climate<text:s/>A&amp;R<text:s/>funds.<text:s/>Moreover,</text:span><text:span text:style-name="T159_7"><text:s/>generate<text:s/>a<text:s/>consensus<text:s/>among<text:s/>private<text:s/>sector<text:s/>investors<text:s/>that<text:s/>investment<text:s/>in<text:s/>climate<text:s/></text:span><text:span text:style-name="T159_8">A&amp;R<text:s/></text:span><text:span text:style-name="T159_9">can<text:s/>generate<text:s/>returns</text:span><text:span text:style-name="T159_10"><text:s/>and<text:s/>build<text:s/>confidence<text:s/>in<text:s/>pursuing<text:s/>this.</text:span><text:span text:style-name="T159_11"><text:s/></text:span><text:span text:style-name="T159_12">FCDO</text:span><text:span text:style-name="T159_13"><text:s/>worked<text:s/>collaboratively<text:s/>with<text:s/>EMCAF’s<text:s/>previous<text:s/>Managing<text:s/>Director<text:s/>in<text:s/>2023/2024<text:s/>to<text:s/>pursue<text:s/>this<text:s/>recommendation<text:s/>and<text:s/>suggest<text:s/>we<text:s/>continue<text:s/>this<text:s/></text:span><text:span text:style-name="T159_14">approach</text:span><text:span text:style-name="T159_15"><text:s/>with<text:s/>the<text:s/>current<text:s/>Managing<text:s/>Director.<text:s/></text:span></text:p>
        </text:list-item>
      </text:list>
      <text:p text:style-name="P160"/>
      <text:list text:style-name="LS12" xml:id="list20" text:continue-list="list19">
        <text:list-item>
          <text:p text:style-name="P161"><text:span text:style-name="T161_1">Continue<text:s/>to<text:s/>share<text:s/></text:span><text:span text:style-name="T161_2">insights<text:s/>on</text:span><text:span text:style-name="T161_3"><text:s/>climate</text:span><text:span text:style-name="T161_4"><text:s/></text:span><text:span text:style-name="T161_5">A&amp;R<text:s/>funds/projects</text:span><text:span text:style-name="T161_6">,<text:s/>particularly<text:s/>when<text:s/>exploring<text:s/>pipeline<text:s/>opportunities</text:span><text:span text:style-name="T161_7">.<text:s/>For<text:s/>example,<text:s/>if<text:s/>there<text:s/>is<text:s/>an<text:s/>A&amp;R<text:s/>fund/project<text:s/>which<text:s/>isn’t<text:s/>pursued<text:s/>in<text:s/>the<text:s/>pipeline,<text:s/>what<text:s/>are<text:s/>the<text:s/>reasons<text:s/>why?<text:s/>What<text:s/>could<text:s/>help<text:s/>make<text:s/>these<text:s/>feel<text:s/>like<text:s/>a<text:s/>more<text:s/>attractive<text:s/>investment?</text:span><text:span text:style-name="T161_8"><text:s/></text:span><text:span text:style-name="T161_9">FCDO<text:s/>should<text:s/>continue<text:s/>to<text:s/>proactively<text:s/></text:span><text:span text:style-name="T161_10">engage<text:s/>with<text:s/>AGI<text:s/>and<text:s/>EIB<text:s/>to<text:s/></text:span><text:span text:style-name="T161_11">gather<text:s/>insights<text:s/>on<text:s/>pipeline<text:s/>decisions</text:span><text:span text:style-name="T161_12">.<text:s/>S</text:span><text:span text:style-name="T161_13">pecifically,</text:span><text:span text:style-name="T161_14"><text:s/>use<text:s/>the<text:s/>next<text:s/></text:span><text:span text:style-name="T161_15">Logframe</text:span><text:span text:style-name="T161_16"><text:s/></text:span><text:span text:style-name="T161_17">review<text:s/>(August<text:s/>2025)<text:s/></text:span><text:span text:style-name="T161_18">to<text:s/></text:span><text:span text:style-name="T161_19">discu</text:span><text:span text:style-name="T161_20">ss<text:s/>the<text:s/>Output,<text:s/>‘</text:span><text:span text:style-name="T161_21">Increased<text:s/>financial<text:s/>flows<text:s/>into<text:s/>adaptation,<text:s/>resilience<text:s/>and<text:s/>nature<text:s/>in<text:s/>EMDEs</text:span><text:span text:style-name="T161_22">,’<text:s/></text:span><text:span text:style-name="T161_23">and<text:s/>discuss<text:s/>lessons<text:s/>learnt<text:s/>over<text:s/>the<text:s/>last<text:s/>year<text:s/>of<text:s/>pipeline<text:s/>exploration.<text:s/></text:span></text:p>
        </text:list-item>
      </text:list>
      <text:p text:style-name="P162"/>
      <text:list text:style-name="LS12" xml:id="list21" text:continue-list="list19">
        <text:list-item>
          <text:p text:style-name="P163"><text:span text:style-name="T163_1">Provide<text:s/>early<text:s/>warning<text:s/>on<text:s/>the<text:s/>next<text:s/>draw-down<text:s/>request<text:s/>for<text:s/>FY<text:s/>2026/27</text:span><text:span text:style-name="T163_2">.<text:s/></text:span><text:span text:style-name="T163_3">For<text:s/>effective<text:s/>programme<text:s/>management<text:s/>(e.g.<text:s/>to<text:s/>ensure<text:s/>FCDO<text:s/>funds<text:s/>are<text:s/>available),<text:s/>it<text:s/>is<text:s/>important<text:s/>that<text:s/>FCDO<text:s/>have<text:s/>sufficient<text:s/>time<text:s/>to<text:s/>prepare<text:s/>for<text:s/>EMCAF’s<text:s/>draw-down<text:s/>requests.<text:s/></text:span><text:span text:style-name="T163_4">FCDO’s<text:s/>first<text:s/>investment<text:s/>(March<text:s/>2024)<text:s/>had<text:s/>to<text:s/>be<text:s/>made<text:s/>in<text:s/>tight<text:s/>timelines</text:span><text:span text:style-name="T163_5"><text:s/>-<text:s/>to<text:s/>meet<text:s/>internal<text:s/>financial<text:s/>deadlines<text:s/>-<text:s/></text:span><text:span text:style-name="T163_6">and<text:s/>there<text:s/>was<text:s/>a<text:s/>significant<text:s/>risk<text:s/>that<text:s/>the<text:s/>funds<text:s/>would<text:s/>not<text:s/>be<text:s/>dispersed<text:s/>in<text:s/>time.</text:span><text:span text:style-name="T163_7"><text:s/></text:span><text:span text:style-name="T163_8">For<text:s/>the<text:s/>following</text:span><text:span text:style-name="T163_9"><text:s/></text:span><text:span text:style-name="T163_10">two<text:s/>investments,<text:s/>the<text:s/></text:span><text:span text:style-name="T163_11">Fund<text:s/>Manager,<text:s/>AGI,<text:s/>have<text:s/>supported<text:s/>FCDO<text:s/>by<text:s/>giving<text:s/>early<text:s/>warnings<text:s/>ahead<text:s/>of<text:s/>official<text:s/>draw-down<text:s/>request</text:span><text:span text:style-name="T163_12">s</text:span><text:span text:style-name="T163_13">.<text:s/>We<text:s/>recommend<text:s/>that<text:s/>AGI<text:s/>continue<text:s/>to<text:s/>follow<text:s/>this<text:s/>approach</text:span><text:span text:style-name="T163_14">,<text:s/>which<text:s/></text:span><text:span text:style-name="T163_15">has<text:s/>worked<text:s/>so<text:s/>far</text:span><text:span text:style-name="T163_16">,<text:s/></text:span><text:span text:style-name="T163_17">and<text:s/></text:span><text:span text:style-name="T163_18">will<text:s/>enable<text:s/>FCDO</text:span><text:span text:style-name="T163_19">’s</text:span><text:span text:style-name="T163_20"><text:s/>Programme<text:s/>Manager</text:span><text:span text:style-name="T163_21"><text:s/>to<text:s/></text:span><text:span text:style-name="T163_22">prepare</text:span><text:span text:style-name="T163_23">.</text:span></text:p>
        </text:list-item>
      </text:list>
      <text:p text:style-name="P164"/>
      <text:p text:style-name="P165"/>
      <text:p text:style-name="P166"/>
      <text:h text:style-name="P167" text:outline-level="2"><text:span text:style-name="T167_1">B:<text:s/>THEORY<text:s/>OF<text:s/>CHANGE<text:s/>AND<text:s/>PROGRESS<text:s/>TOWARDS<text:s/>OUTCOMES</text:span></text:h>
      <text:p text:style-name="P168"/>
      <text:p text:style-name="P169"><text:span text:style-name="T169_1">EMCAF<text:s/>Theory<text:s/>of<text:s/>Cha</text:span><text:span text:style-name="T169_2">n</text:span><text:span text:style-name="T169_3">ge:<text:s/></text:span></text:p>
      <text:p text:style-name="P170"/>
      <text:list text:style-name="LS11" xml:id="list22">
        <text:list-item>
          <text:p text:style-name="P171"><text:span text:style-name="T171_1">Long-term<text:s/>outcome:<text:s/></text:span><text:span text:style-name="T171_2">Emerging<text:s/>markets<text:s/>and<text:s/>developing<text:s/>economies<text:s/>are<text:s/>better<text:s/>adapted<text:s/>and<text:s/>more<text:s/>resilient<text:s/>to<text:s/>climate<text:s/>change.</text:span></text:p>
        </text:list-item>
        <text:list-item>
          <text:p text:style-name="P172"><text:span text:style-name="T172_1">Medium-term<text:s/>outcome:<text:s/></text:span><text:span text:style-name="T172_2">EMDEs<text:s/>have<text:s/>climate<text:s/>resilient<text:s/>infrastructure,<text:s/>and<text:s/>services<text:s/>which<text:s/>enable<text:s/>economies<text:s/>and<text:s/>communities<text:s/>to<text:s/>adapt<text:s/>to<text:s/>climate<text:s/>change.</text:span></text:p>
        </text:list-item>
        <text:list-item>
          <text:p text:style-name="P173"><text:span text:style-name="T173_1">Short-term<text:s/>outcome:<text:s/></text:span><text:span text:style-name="T173_2">Increased<text:s/>financial<text:s/>flows<text:s/>from<text:s/>all<text:s/>sources<text:s/>into<text:s/>adaptation<text:s/>and<text:s/>environment<text:s/>markets<text:s/>in<text:s/>EMDEs.</text:span></text:p>
        </text:list-item>
        <text:list-item>
          <text:p text:style-name="P174"><text:span text:style-name="T174_1">Programme<text:s/>outcome:<text:s/></text:span><text:span text:style-name="T174_2">Increased<text:s/>private<text:s/>financial<text:s/>flows<text:s/>via<text:s/>commercial<text:s/>and<text:s/>equity<text:s/>funds<text:s/>into<text:s/>adaptation<text:s/>and<text:s/>environment<text:s/>markets<text:s/>in<text:s/>EMDEs.</text:span></text:p>
        </text:list-item>
      </text:list>
      <text:p text:style-name="P175"><text:span text:style-name="T175_1">Impact</text:span></text:p>
      <text:p text:style-name="P176"/>
      <text:p text:style-name="P177"><text:span text:style-name="T177_1">The<text:s/>intended<text:s/>impact<text:s/>is<text:s/>to<text:s/></text:span><text:span text:style-name="T177_2">increase<text:s/></text:span><text:span text:style-name="T177_3">financial<text:s/>flows<text:s/>into<text:s/>climate<text:s/>adaptation<text:s/>and<text:s/>resilience<text:s/>(A&amp;R)<text:s/></text:span><text:span text:style-name="T177_4">projects</text:span><text:span text:style-name="T177_5"><text:s/>in<text:s/>EMDEs</text:span><text:span text:style-name="T177_6">.<text:s/>A&amp;R<text:s/></text:span><text:span text:style-name="T177_7">projects<text:s/>are<text:s/>needed</text:span><text:span text:style-name="T177_8"><text:s/>to<text:s/></text:span><text:span text:style-name="T177_9">build<text:s/>the<text:s/>resilience<text:s/>of<text:s/>communities<text:s/>and<text:s/>vulnerable<text:s/>regions<text:s/>to<text:s/>the<text:s/>known<text:s/>impacts<text:s/>of<text:s/>climate<text:s/>change.<text:s/>However,<text:s/></text:span><text:span text:style-name="T177_10">investment</text:span><text:span text:style-name="T177_11"><text:s/>is<text:s/>currently<text:s/>significantly<text:s/>under-funded</text:span><text:span text:style-name="T177_12">,</text:span><text:span text:style-name="T177_13"><text:s/>both<text:s/>within<text:s/>the<text:s/>climate<text:s/>finance<text:s/>landscape</text:span><text:span text:style-name="T177_14"><text:s/></text:span><text:span text:style-name="T177_15">where<text:s/></text:span><text:span text:style-name="T177_16">more<text:s/>than<text:s/></text:span><text:span text:style-name="T177_17">95%<text:s/>of<text:s/>funds<text:s/>flow<text:s/>to<text:s/>mitigation<text:s/>projects,</text:span><text:span text:style-name="T177_18"><text:note text:note-class="footnote"><text:note-citation/><text:note-body><text:p text:style-name="P178"><text:span text:style-name="T178_1"><text:s/>https://www.climatepolicyinitiative.org/publication/global-landscape-of-climate-finance-2025/</text:span></text:p></text:note-body></text:note></text:span><text:span text:style-name="T178_2"><text:s/>and<text:s/></text:span><text:span text:style-name="T178_3">relative<text:s/>to<text:s/>actual<text:s/>need</text:span><text:span text:style-name="T178_4">,<text:s/>with<text:s/></text:span><text:span text:style-name="T178_5">The<text:s/>United<text:s/>Nations<text:s/>Environment<text:s/>Programme’s<text:s/>latest<text:s/>estimates<text:s/>put</text:span><text:span text:style-name="T178_6">ting</text:span><text:span text:style-name="T178_7"><text:s/>the<text:s/>adaptation<text:s/>finance<text:s/>gap<text:s/>at<text:s/>$187–359<text:s/>billion<text:s/>per<text:s/>year.</text:span><text:span text:style-name="T178_8"><text:note text:note-class="footnote"><text:note-citation/><text:note-body><text:p text:style-name="P179"><text:span text:style-name="T179_1"><text:s/>United<text:s/>Nations<text:s/>Environment<text:s/>Programme,<text:s/>2024,<text:s/>Adaptation<text:s/>Gap<text:s/>Report<text:s/>2024</text:span></text:p></text:note-body></text:note></text:span></text:p>
      <text:p text:style-name="P180"/>
      <text:p text:style-name="P181"><text:span text:style-name="T181_1">FCDO<text:s/>introduced<text:s/>an<text:s/>explicit<text:s/>A&amp;R<text:s/>investment<text:s/>logic<text:s/>to<text:s/>EMCAF<text:s/>through<text:s/>its<text:s/>investment,<text:s/></text:span><text:span text:style-name="T181_2">which<text:s/>–<text:s/>combined<text:s/>with<text:s/>a<text:s/>M&amp;E<text:s/>component<text:s/>to<text:s/>ensure<text:s/>lessons<text:s/>are<text:s/>learnt<text:s/>and<text:s/>disseminated<text:s/>–<text:s/>aims<text:s/>to<text:s/>shift<text:s/>the<text:s/>climate<text:s/>finance<text:s/>landscape<text:s/>and<text:s/>demonstrate<text:s/>the<text:s/>viability<text:s/>of<text:s/>A&amp;R<text:s/>investment<text:s/>strategies<text:s/>to<text:s/>unlock<text:s/>far<text:s/>greater<text:s/>finance<text:s/>flows.</text:span></text:p>
      <text:p text:style-name="P182"/>
      <text:p text:style-name="P183"><text:span text:style-name="T183_1">Due<text:s/>to<text:s/>long<text:s/>delivery<text:s/>chains,<text:s/>impact<text:s/>is<text:s/>hard<text:s/>to<text:s/>measure<text:s/>until<text:s/>EMCAF<text:s/>begins<text:s/>to</text:span><text:span text:style-name="T183_2"><text:s/>receive<text:s/></text:span><text:span text:style-name="T183_3">return</text:span><text:span text:style-name="T183_4">s</text:span><text:span text:style-name="T183_5"><text:s/>on<text:s/>investments</text:span><text:span text:style-name="T183_6">.<text:s/>This<text:s/>is<text:s/>unlikely</text:span><text:span text:style-name="T183_7"><text:s/>until<text:s/>years<text:s/>6+<text:s/></text:span><text:span text:style-name="T183_8">of<text:s/>the<text:s/>fund<text:s/></text:span><text:span text:style-name="T183_9">(2027)<text:s/>and<text:s/></text:span><text:span text:style-name="T183_10">we<text:s/></text:span><text:span text:style-name="T183_11">will<text:s/>only<text:s/>see<text:s/>substantial<text:s/>returns<text:s/>on<text:s/>sale<text:s/>of<text:s/>assets<text:s/>in<text:s/>years<text:s/>7-15<text:s/>(2028-2036).<text:s/>Therefore,<text:s/>it<text:s/>is<text:s/>not<text:s/>exp</text:span><text:span text:style-name="T183_12">ected<text:s/>that<text:s/></text:span><text:span text:style-name="T183_13">EMCAF</text:span><text:span text:style-name="T183_14"><text:s/>will<text:s/>have</text:span><text:span text:style-name="T183_15"><text:s/>the</text:span><text:span text:style-name="T183_16"><text:s/>i</text:span><text:span text:style-name="T183_17">ntended</text:span><text:span text:style-name="T183_18"><text:s/>impact</text:span><text:span text:style-name="T183_19"><text:s/>above<text:s/>until<text:s/>later<text:s/>years<text:s/>in<text:s/>the<text:s/>programme<text:s/>cycle</text:span><text:span text:style-name="T183_20">.</text:span></text:p>
      <text:p text:style-name="P184"/>
      <text:p text:style-name="P185"><text:span text:style-name="T185_1">Outcomes</text:span></text:p>
      <text:p text:style-name="P186"/>
      <text:p text:style-name="P187"><text:span text:style-name="T187_1">The<text:s/></text:span><text:span text:style-name="T187_2">outcomes<text:s/>that<text:s/>contribute<text:s/>to<text:s/>the<text:s/>impact<text:s/>include:</text:span></text:p>
      <text:list text:style-name="LS10" xml:id="list26">
        <text:list-item>
          <text:p text:style-name="P188"><text:span text:style-name="T188_1">Short-term:<text:s/>Increased<text:s/>financial<text:s/>flows<text:s/>from<text:s/>all<text:s/>sources<text:s/>into<text:s/>adaptation<text:s/>and<text:s/>environment<text:s/>markets<text:s/>in<text:s/>EMDEs</text:span><text:span text:style-name="T188_2">;</text:span></text:p>
        </text:list-item>
        <text:list-item>
          <text:p text:style-name="P189"><text:span text:style-name="T189_1">Medium-term:<text:s/>EMDEs<text:s/>have<text:s/>climate<text:s/>resilient<text:s/>infrastructure,<text:s/>and<text:s/>services<text:s/>which<text:s/>enable</text:span><text:span text:style-name="T189_2">s</text:span><text:span text:style-name="T189_3"><text:s/></text:span><text:span text:style-name="T189_4">them</text:span><text:span text:style-name="T189_5"><text:s/>to<text:s/>adapt<text:s/>to<text:s/>climate<text:s/>change</text:span><text:span text:style-name="T189_6">;</text:span></text:p>
        </text:list-item>
        <text:list-item>
          <text:p text:style-name="P190"><text:span text:style-name="T190_1">Long-term:<text:s/></text:span><text:span text:style-name="T190_2">EMDEs</text:span><text:span text:style-name="T190_3"><text:s/>are<text:s/>better<text:s/>adapted<text:s/>and<text:s/>more<text:s/>resilient<text:s/>to<text:s/>climate<text:s/>change.<text:s text:c="2"/></text:span></text:p>
        </text:list-item>
      </text:list>
      <text:p text:style-name="P191"><text:span text:style-name="T191_1">With<text:s/>EMCAF<text:s/>reaching<text:s/>final<text:s/>closing<text:s/>in<text:s/>December<text:s/>2024,<text:s/>it<text:s/>is<text:s/>too<text:s/>early<text:s/>to<text:s/>measure<text:s/>the<text:s/>above<text:s/>outcomes</text:span><text:span text:style-name="T191_2"><text:s/>in<text:s/>detail.</text:span><text:span text:style-name="T191_3"><text:s/></text:span><text:span text:style-name="T191_4">They<text:s/>will<text:s/>continue<text:s/>to<text:s/>be<text:s/>monitored,<text:s/>complimented<text:s/>by<text:s/>further<text:s/>work<text:s/>by<text:s/>the<text:s/>programme<text:s/>team</text:span><text:span text:style-name="T191_5"><text:s/>and<text:s/>a<text:s/>forthcoming<text:s/></text:span><text:span text:style-name="T191_6">evaluation</text:span><text:span text:style-name="T191_7"><text:s/>to<text:s/>build<text:s/></text:span><text:span text:style-name="T191_8">out<text:s/></text:span><text:span text:style-name="T191_9">an<text:s/>evidence<text:s/>base<text:s/></text:span><text:span text:style-name="T191_10">that<text:s/></text:span><text:span text:style-name="T191_11">underpin</text:span><text:span text:style-name="T191_12">s<text:s/>and<text:s/>assesses</text:span><text:span text:style-name="T191_13"><text:s/>the<text:s/>theory<text:s/>of<text:s/>change</text:span><text:span text:style-name="T191_14">.</text:span><text:span text:style-name="T191_15"><text:s/></text:span></text:p>
      <text:p text:style-name="P192"/>
      <text:p text:style-name="P193"><text:span text:style-name="T193_1">Outputs</text:span></text:p>
      <text:p text:style-name="P194"/>
      <text:p text:style-name="P195"><text:span text:style-name="T195_1">Outputs<text:s/>that<text:s/>contribute<text:s/>to<text:s/>these<text:s/>outcomes<text:s/>are:</text:span></text:p>
      <text:list text:style-name="LS9" xml:id="list29">
        <text:list-item>
          <text:p text:style-name="P196"><text:span text:style-name="T196_1">EMCAF<text:s/>commits<text:s/>finance<text:s/>into<text:s/>A&amp;R<text:s/>Portfolio<text:s/>Funds<text:s/>and/or<text:s/>A&amp;R<text:s/>Portfolio<text:s/>Companies;</text:span></text:p>
        </text:list-item>
        <text:list-item>
          <text:p text:style-name="P197"><text:span text:style-name="T197_1">The<text:s/>share<text:s/>of<text:s/>EMCAF<text:s/>investments<text:s/>into<text:s/>A&amp;R<text:s/>Portfolio<text:s/>Funds<text:s/>and/or<text:s/>A&amp;R<text:s/>Portfolio<text:s/>Companies<text:s/>reflect<text:s/>an<text:s/>agreed<text:s/>minimum<text:s/>percentage<text:s/>of<text:s/>total<text:s/>EMCAF<text:s/>investments;</text:span></text:p>
        </text:list-item>
        <text:list-item>
          <text:p text:style-name="P198"><text:span text:style-name="T198_1">A&amp;R<text:s/>Portfolio<text:s/>Companies<text:s/>are<text:s/>supported<text:s/>by<text:s/>EMCAF<text:s/>investment</text:span><text:span text:style-name="T198_2">.</text:span></text:p>
        </text:list-item>
        <text:list-item>
          <text:p text:style-name="P199"><text:span text:style-name="T199_1">EMCAF<text:s/>increases<text:s/>the<text:s/>social<text:s/>impact<text:s/>of<text:s/>Portfolio<text:s/>Funds<text:s/>and<text:s/>Portfolio<text:s/>Companies.</text:span></text:p>
        </text:list-item>
      </text:list>
      <text:p text:style-name="P200"><text:span text:style-name="T200_1">The<text:s/>above<text:s/>output</text:span><text:span text:style-name="T200_2">s<text:s/>are<text:s/>currently<text:s/>included<text:s/>as<text:s/>output<text:s/>indicators<text:s/>in<text:s/>the<text:s/>programme</text:span><text:span text:style-name="T200_3">’</text:span><text:span text:style-name="T200_4">s</text:span><text:span text:style-name="T200_5"><text:s/></text:span><text:span text:style-name="T200_6">Log</text:span><text:span text:style-name="T200_7">f</text:span><text:span text:style-name="T200_8">rame</text:span><text:span text:style-name="T200_9">.<text:s/>The<text:s/>first<text:s/>review<text:s/>date<text:s/>since<text:s/>the<text:s/></text:span><text:span text:style-name="T200_10">Log</text:span><text:span text:style-name="T200_11">f</text:span><text:span text:style-name="T200_12">rame</text:span><text:span text:style-name="T200_13">’</text:span><text:span text:style-name="T200_14">s</text:span><text:span text:style-name="T200_15"><text:s/>creation<text:s/>will<text:s/>take<text:s/>place<text:s/>in<text:s/>August<text:s/>2025.<text:s/></text:span><text:span text:style-name="T200_16">Following<text:s/>this<text:s/>Annual<text:s/>Review,<text:s/>it<text:s/>has<text:s/>been<text:s/>decided<text:s/>that<text:s/>the<text:s/>Outputs<text:s/>(particularly<text:s/>for<text:s/>social<text:s/>impact)<text:s/>will<text:s/>be<text:s/>amended<text:s/>–<text:s/>see<text:s/>the<text:s/>Detailed<text:s/>Output<text:s/>Scoring<text:s/>section<text:s/>for<text:s/>more<text:s/>detail.</text:span></text:p>
      <text:p text:style-name="P201"/>
      <text:p text:style-name="P202"><text:span text:style-name="T202_1">Inputs</text:span></text:p>
      <text:p text:style-name="P203"/>
      <text:p text:style-name="P204"><text:span text:style-name="T204_1">EMCAF<text:s/>is<text:s/>managed<text:s/>by<text:s/>AGI<text:s/>and<text:s/>advised<text:s/>by<text:s/>the<text:s/>EIB.<text:s/>As<text:s/>Fund<text:s/>Manager<text:s/>and<text:s/>General<text:s/>Partner,<text:s/>AGI<text:s/></text:span><text:span text:style-name="T204_2">is<text:s/></text:span><text:span text:style-name="T204_3">responsible<text:s/>for<text:s/>the<text:s/>general<text:s/>management<text:s/>of<text:s/>the<text:s/>fund,<text:s/>including;<text:s/>fund<text:s/>administration,<text:s/>financial<text:s/>management,<text:s/>risk<text:s/>management,<text:s/>impact<text:s/>monitoring,<text:s/>reporting,<text:s/>safeguarding,<text:s/></text:span><text:span text:style-name="T204_4">and<text:s/></text:span><text:span text:style-name="T204_5">Limited<text:s/>Partnership<text:s/>Agreement<text:s/>(LPA)<text:s/>compliance.<text:s/>EIB<text:s/>advise<text:s/>AGI<text:s/>on<text:s/>investments,<text:s/>monitoring<text:s/>and<text:s/>evaluation,<text:s/>with<text:s/>AGI<text:s/>also<text:s/>adopting<text:s/>EIB’s<text:s/>Environmental<text:s/>&amp;<text:s/>Social<text:s/>(“E&amp;S”)<text:s/>standards<text:s/>throughout<text:s/>the<text:s/>investment<text:s/>chain.<text:s/></text:span></text:p>
      <text:p text:style-name="P205"/>
      <text:p text:style-name="P206"><text:span text:style-name="T206_1">To<text:s/>fund<text:s/>this<text:s/>management,<text:s/>a<text:s/>fund-of-funds<text:s/>structure<text:s/>requires<text:s/>an<text:s/>additional<text:s/>tier<text:s/>of<text:s/>management<text:s/>fees,<text:s/>drawn<text:s/>from<text:s/>fund<text:s/>capital<text:s/>and<text:s/>returns<text:s/>on<text:s/>investment.<text:s/>For<text:s/>EMCAF,<text:s/>one<text:s/>is<text:s/>at<text:s/>Fund<text:s/>Manager<text:s/>level,<text:s/>paid<text:s/>to<text:s/>AGI<text:s/>and<text:s/>EIB,<text:s/>and<text:s/>then<text:s/>through<text:s/>downstream<text:s/>funds.<text:s/></text:span></text:p>
      <text:p text:style-name="P207"/>
      <text:p text:style-name="P208"><text:span text:style-name="T208_1">Assumptions</text:span></text:p>
      <text:p text:style-name="P209"/>
      <text:p text:style-name="P210"><text:span text:style-name="T210_1">were</text:span><text:span text:style-name="T210_2"><text:s/>around;<text:s/>pipeline<text:s/>modelling,<text:s/>finance<text:s/>leveraged<text:s/>by<text:s/>FCDO<text:s/>investment<text:s/>and<text:s/>A&amp;R<text:s/>impacts.<text:s/></text:span></text:p>
      <text:p text:style-name="P211"><text:span text:style-name="T211_1">In<text:s/>the<text:s/>programme's<text:s/>first<text:s/>year,<text:s/>the<text:s/>following<text:s/>assumptions<text:s/>have<text:s/>been<text:s/></text:span><text:span text:style-name="T211_2">reviewed</text:span><text:span text:style-name="T211_3">:</text:span></text:p>
      <text:p text:style-name="P212"/>
      <text:list text:style-name="LS8" xml:id="list33">
        <text:list-item>
          <text:p text:style-name="P213"><text:span text:style-name="T213_1">Pipeline<text:s/>modelling:<text:s/>As<text:s/>EMCAF<text:s/>is<text:s/>still<text:s/>in<text:s/>its<text:s/>investment<text:s/>period,<text:s/>the<text:s/>portfolio<text:s/>of<text:s/>downstream<text:s/>investments<text:s/>is<text:s/>still<text:s/>not<text:s/>yet<text:s/>finalised,<text:s/>with<text:s/>USD<text:s/></text:span><text:span text:style-name="T213_2">2</text:span><text:span text:style-name="T213_3">05m<text:s/>committed<text:s/>into<text:s/></text:span><text:span text:style-name="T213_4">9</text:span><text:span text:style-name="T213_5"><text:s/>downstream<text:s/>funds<text:s/>(of<text:s/>the<text:s/>full<text:s/>450<text:s/>EUR<text:s/>fund<text:s/>size).<text:s/>It<text:s/>is<text:s/>likely<text:s/>that<text:s/>b</text:span><text:span text:style-name="T213_6">y<text:s/>the<text:s/>end<text:s/>of<text:s/>the<text:s/>investment<text:s/>period<text:s/>(end<text:s/>of<text:s/>2026),<text:s/>EMCAF’s<text:s/>final<text:s/>portfolio<text:s/>will<text:s/>vary<text:s/>by<text:s/>type<text:s/>and<text:s/>sector,</text:span><text:span text:style-name="T213_7"><text:s/>which<text:s/>will<text:s/>change<text:s/>resulting<text:s/>private<text:s/>finance<text:s/>leverage,<text:s/>socio-economic<text:s/>and<text:s/>environmental<text:s/>benefits<text:s/>delivered.</text:span></text:p>
        </text:list-item>
        <text:list-item>
          <text:p text:style-name="P214"><text:span text:style-name="T214_1">Climate<text:s/>A&amp;R<text:s/>impacts</text:span><text:span text:style-name="T214_2">:<text:s/>Due<text:s/>to<text:s/>the<text:s/>diverse<text:s/>nature<text:s/>of<text:s/>potential<text:s/>A&amp;R<text:s/>investments<text:s/>and<text:s/>uncertainty<text:s/>over<text:s/>EMCAF’s<text:s/>final<text:s/>portfolio,<text:s/>it<text:s/>is<text:s/>not<text:s/>yet<text:s/>possible<text:s/>to<text:s/>estimate<text:s/>A&amp;R<text:s/>benefits<text:s/>from<text:s/>EMCAF’s<text:s/>portfolio,<text:s/>so<text:s/>it<text:s/>would<text:s/>not<text:s/>be<text:s/>appropriate<text:s/>to<text:s/>model<text:s/>all<text:s/>A&amp;R<text:s/>benefits<text:s/>across<text:s/>healthcare,<text:s/>education,<text:s/>jobs,<text:s/>prosperity,<text:s/>and<text:s/>transport<text:s/>which<text:s/>will<text:s/>improve<text:s/>sustainable<text:s/>development.<text:s/>Instead,<text:s/>we<text:s/>anticipate<text:s/>that<text:s/>A&amp;R<text:s/>benefits<text:s/>will<text:s/>be<text:s/>assessed<text:s/>on<text:s/>a<text:s/>case-by-case<text:s/>basis,<text:s/>established<text:s/>through<text:s/>the<text:s/>annual<text:s/></text:span><text:span text:style-name="T214_3">Logframe</text:span><text:span text:style-name="T214_4"><text:s/></text:span><text:span text:style-name="T214_5">and<text:s/>future<text:s/>Monitoring,<text:s/>Evaluation<text:s/>and<text:s/>Learning<text:s/></text:span><text:span text:style-name="T214_6">£</text:span><text:span text:style-name="T214_7">0.2m<text:s/>funding<text:s/>allocation.</text:span></text:p>
        </text:list-item>
        <text:list-item>
          <text:p text:style-name="P215"><text:span text:style-name="T215_1">Climate<text:s/>A&amp;R<text:s/>investment:<text:s/></text:span><text:span text:style-name="T215_2">A<text:s/>key<text:s/></text:span><text:span text:style-name="T215_3">objective<text:s/>for<text:s/>FC</text:span><text:span text:style-name="T215_4">DO’s<text:s/></text:span><text:span text:style-name="T215_5">investment<text:s/>into<text:s/>EMCAF<text:s/>is<text:s/>the<text:s/>ability<text:s/>to<text:s/>create<text:s/>a<text:s/>‘</text:span><text:span text:style-name="T215_6">demonstration<text:s/>effect</text:span><text:span text:style-name="T215_7">’<text:s/>and,<text:s/>through<text:s/>envisaged<text:s/>returns<text:s/>on<text:s/>investment,<text:s/>will<text:s/>create<text:s/>a<text:s/>knock-on<text:s/>effect<text:s/>for<text:s/></text:span><text:span text:style-name="T215_8">further<text:s/>investment<text:s/>into<text:s/>climate<text:s/>A&amp;R.</text:span><text:span text:style-name="T215_9"><text:s/>It<text:s/>is<text:s/>assumed<text:s/>that<text:s/></text:span><text:span text:style-name="T215_10">EMCAF’s<text:s/>increased<text:s/>financial<text:s/>flows<text:s/>into<text:s/>adaptation,<text:s/>resilience<text:s/>and<text:s/>nature<text:s/>in<text:s/>EMDEs<text:s/>will<text:s/>build<text:s/>confidence<text:s/>for<text:s/>further<text:s/>investment</text:span><text:span text:style-name="T215_11">,<text:s/>though<text:s/>a<text:s/>robust<text:s/>communications<text:s/>plan<text:s/>will<text:s/>be<text:s/>required<text:s/>to<text:s/>progress<text:s/>this.</text:span></text:p>
        </text:list-item>
        <text:list-item>
          <text:p text:style-name="P216"><text:span text:style-name="T216_1">Social<text:s/>impact:<text:s/>As<text:s/>outlined<text:s/>in<text:s/>the<text:s/>Annual<text:s/>Review,<text:s/>EMCAF<text:s/>has<text:s/>adopted<text:s/>EIB’s<text:s/></text:span><text:span text:style-name="T216_2">Environmental<text:s/>&amp;<text:s/>Social<text:s/>(“E&amp;S”)<text:s/>standards<text:s/>throughout<text:s/>the<text:s/>investment<text:s/>chain.<text:s/>These<text:s/>include<text:s/>robust<text:s/>safeguarding<text:s/>(e.g.<text:s/>SEAH)<text:s/>and<text:s/>gender<text:s/>equality<text:s/>measures.<text:s/>Through<text:s/>F</text:span><text:span text:style-name="T216_3">CDO’s<text:s/>Subscription<text:s/>Agreement<text:s/>Side<text:s/>Letter,<text:s/>FCDO’s</text:span><text:span text:style-name="T216_4"><text:s/></text:span><text:span text:style-name="T216_5">E&amp;S<text:s/>requirements<text:s/>for<text:s/></text:span><text:span text:style-name="T216_6">ODA-spending<text:s/>were<text:s/>included<text:s/>and<text:s/>have<text:s/>been<text:s/>adopted<text:s/>by<text:s/>the<text:s/>fund.<text:s/></text:span><text:span text:style-name="T216_7">For<text:s/>EMCAF<text:s/>to<text:s/>have<text:s/>an<text:s/>even<text:s/>greater</text:span><text:span text:style-name="T216_8"><text:s/>positive<text:s/>social<text:s/>impact<text:s/>in<text:s/>EMDEs,<text:s/></text:span><text:span text:style-name="T216_9">social<text:s/>equality<text:s/>measures<text:s/>have<text:s/>been<text:s/>included<text:s/>in<text:s/>the<text:s/></text:span><text:span text:style-name="T216_10">LogFrame</text:span><text:span text:style-name="T216_11">.<text:s/>Due<text:s/>to<text:s/>the<text:s/>fund-of-funds<text:s/>structure</text:span><text:span text:style-name="T216_12">,<text:s/>the<text:s/></text:span><text:span text:style-name="T216_13">full<text:s/></text:span><text:span text:style-name="T216_14">outcome</text:span><text:span text:style-name="T216_15"><text:s/>(across<text:s/>the<text:s/>portfolio)</text:span><text:span text:style-name="T216_16"><text:s/></text:span><text:span text:style-name="T216_17">for<text:s/>social<text:s/>impacts</text:span><text:span text:style-name="T216_18"><text:s/></text:span><text:span text:style-name="T216_19">may<text:s/></text:span><text:span text:style-name="T216_20">not<text:s/>be<text:s/>realised<text:s/>until<text:s/>sev</text:span><text:span text:style-name="T216_21">eral<text:s/>years<text:s/>into<text:s/>the<text:s/>investment<text:s/>cycle.</text:span></text:p>
        </text:list-item>
      </text:list>
      <text:p text:style-name="P217"/>
      <text:p text:style-name="P218"><text:span text:style-name="T218_1">These<text:s/>assumptions<text:s/>will<text:s/>be<text:s/>tested<text:s/>during<text:s/>the<text:s/>next<text:s/>Annual<text:s/>Review,<text:s/>when<text:s/>the<text:s/>programme<text:s/>is<text:s/>more<text:s/>established</text:span><text:span text:style-name="T218_2">,<text:s/>and<text:s/>through<text:s/>a<text:s/>forthcoming<text:s/>evaluation</text:span><text:span text:style-name="T218_3"><text:s/>that<text:s/>will<text:s/>draw<text:s/>learnings<text:s/>on<text:s/>the<text:s/>investment<text:s/>case<text:s/>and<text:s/>barriers<text:s/>to<text:s/>A&amp;R<text:s/>projects<text:s/>and<text:s/>funds<text:s/>in<text:s/>EMDEs</text:span><text:span text:style-name="T218_4">.</text:span></text:p>
      <text:p text:style-name="P219"/>
      <text:p text:style-name="P220"><text:span text:style-name="T220_1">Describe<text:s/>where<text:s/>the<text:s/>programme<text:s/>is<text:s/>on/off<text:s/>track<text:s/>to<text:s/>contribute<text:s/>to<text:s/>the<text:s/>expected<text:s/>outcomes<text:s/>and<text:s/>impact.<text:s/>What<text:s/>action<text:s/>is<text:s/>planned<text:s/>in<text:s/>the<text:s/>year<text:s/>ahead?</text:span></text:p>
      <text:p text:style-name="P221"/>
      <text:p text:style-name="P222"><text:span text:style-name="T222_1">The<text:s/>programme<text:s/>is<text:s/>currently<text:s/>on<text:s/>track<text:s/>to<text:s/>deliver<text:s/>against<text:s/>the<text:s/></text:span><text:span text:style-name="T222_2">outputs</text:span><text:span text:style-name="T222_3"><text:s/>and<text:s/>we<text:s/>are<text:s/>confident<text:s/>that<text:s/></text:span><text:span text:style-name="T222_4">progress</text:span><text:span text:style-name="T222_5"><text:s/>towards<text:s/>the<text:s/>planned<text:s/>outcomes<text:s/>is<text:s/>achievable.<text:s/>If<text:s/>the<text:s/>programme<text:s/>continues<text:s/></text:span><text:span text:style-name="T222_6">this<text:s/>trajectory</text:span><text:span text:style-name="T222_7">,</text:span><text:span text:style-name="T222_8"><text:s/>it<text:s/>is<text:s/>expected<text:s/>that<text:s/>there<text:s/>will<text:s/>be<text:s/>beneficial<text:s/>impacts<text:s/>on<text:s/>the<text:s/>listed<text:s/>short,<text:s/>medium<text:s/>and<text:s/>long-term<text:s/>outcomes.<text:s/></text:span></text:p>
      <text:p text:style-name="P223"/>
      <text:p text:style-name="P224"><text:span text:style-name="T224_1">T</text:span><text:span text:style-name="T224_2">he<text:s/>programme</text:span><text:span text:style-name="T224_3"><text:s/>is<text:s/>part<text:s/>of<text:s/>a<text:s/>portfolio<text:s/>of<text:s/>UK<text:s/>interventions<text:s/>seeking<text:s/>to<text:s/>increase<text:s/>private<text:s/>investment<text:s/>in<text:s/>climate<text:s/>adaptation<text:s/>and<text:s/>resilience<text:s/>(A&amp;R)<text:s/>in<text:s/>EMDEs.<text:s/>As<text:s/>such,<text:s/>the<text:s/>desired<text:s/>outcomes<text:s/>are<text:s/></text:span><text:span text:style-name="T224_4">high-level</text:span><text:span text:style-name="T224_5"><text:s/>and<text:s/>it<text:s/>is<text:s/>highly<text:s/>unlikely<text:s/>that<text:s/></text:span><text:span text:style-name="T224_6">the<text:s/>programme<text:s/>(in<text:s/>itself)<text:s/>will<text:s/>be<text:s/>able<text:s/>to<text:s/>solve<text:s/>the<text:s/>overarching<text:s/></text:span><text:span text:style-name="T224_7">challenge<text:s/>in<text:s/>entirety.<text:s/></text:span><text:span text:style-name="T224_8">The<text:s/>objective<text:s/>for<text:s/>EMCAF’s<text:s/>Theory<text:s/>of<text:s/>Change<text:s/>is<text:s/>to<text:s/>work<text:s/>towards,<text:s/>and<text:s/>contribute<text:s/>to<text:s/>the<text:s/>success<text:s/>of,<text:s/>these<text:s/>outcomes.</text:span></text:p>
      <text:p text:style-name="P225"/>
      <text:p text:style-name="P226"><text:span text:style-name="T226_1">When<text:s/>the<text:s/>programme<text:s/>is<text:s/>more<text:s/>established</text:span><text:span text:style-name="T226_2">,<text:s/>and<text:s/></text:span><text:span text:style-name="T226_3">with</text:span><text:span text:style-name="T226_4"><text:s/>clearer</text:span><text:span text:style-name="T226_5"><text:s/></text:span><text:span text:style-name="T226_6">progress</text:span><text:span text:style-name="T226_7"><text:s/></text:span><text:span text:style-name="T226_8">on<text:s/>its<text:s/></text:span><text:span text:style-name="T226_9">impact,<text:s/>future<text:s/>Annual<text:s/>Reviews<text:s/>may<text:s/>consider<text:s/>amending<text:s/>the<text:s/>existing<text:s/>Theory<text:s/>of<text:s/>Change</text:span><text:span text:style-name="T226_10"><text:s/>to<text:s/></text:span><text:span text:style-name="T226_11">have<text:s/>more<text:s/>programme-specific<text:s/>targets.<text:s/>These<text:s/>could<text:s/>be<text:s/>targeted<text:s/>and<text:s/>less<text:s/>high-level,<text:s/>allowing<text:s/>for<text:s/>closer<text:s/>monitoring.<text:s/></text:span></text:p>
      <text:p text:style-name="P227"/>
      <text:p text:style-name="P228"><text:span text:style-name="T228_1">Justify<text:s/>whether<text:s/>the<text:s/>programme<text:s/>should<text:s/>continue,<text:s/>based<text:s/>on<text:s/>its<text:s/>own<text:s/>merits<text:s/>and<text:s/>in<text:s/>the<text:s/>context<text:s/>of<text:s/>the<text:s/>wider<text:s/>portfolio<text:s/></text:span></text:p>
      <text:p text:style-name="P229"/>
      <text:p text:style-name="P230"><text:span text:style-name="T230_1">In<text:s/>this<text:s/>Annual<text:s/>Review,<text:s/>there<text:s/>is<text:s/>sufficient<text:s/>evidence<text:s/>to<text:s/>support<text:s/>the<text:s/>continuation<text:s/>of<text:s/>this<text:s/>programme.</text:span><text:span text:style-name="T230_2"><text:s/></text:span><text:span text:style-name="T230_3">The<text:s/>programme<text:s/>is<text:s/>currently<text:s/>on<text:s/>track<text:s/>to<text:s/>deliver<text:s/>the<text:s/>intermediate<text:s/></text:span><text:span text:style-name="T230_4">mileston</text:span><text:span text:style-name="T230_5">es<text:s/></text:span><text:span text:style-name="T230_6">set<text:s/>with<text:s/>programme<text:s/>partners<text:s/></text:span><text:span text:style-name="T230_7">and<text:s/>we<text:s/>are<text:s/></text:span><text:span text:style-name="T230_8">confident<text:s/></text:span><text:span text:style-name="T230_9">that<text:s/>t</text:span><text:span text:style-name="T230_10">he<text:s/></text:span><text:span text:style-name="T230_11">Business<text:s/>Case<text:s/>objectives</text:span><text:span text:style-name="T230_12"><text:s/>are<text:s/>still<text:s/></text:span><text:span text:style-name="T230_13">realistic</text:span><text:span text:style-name="T230_14">.<text:s/></text:span><text:span text:style-name="T230_15">Progress<text:s/>will<text:s/>need<text:s/>to<text:s/>be<text:s/>reviewed<text:s/>in<text:s/>subsequent<text:s/>Annual<text:s/>Reviews<text:s/>to<text:s/>ensure<text:s/>the<text:s/>programme<text:s/>remains<text:s/>on<text:s/>track.</text:span></text:p>
      <text:p text:style-name="P231"/>
      <text:p text:style-name="P232"><text:span text:style-name="T232_1">No<text:s/>information<text:s/>has<text:s/>been<text:s/>found<text:s/>to<text:s/>indicate<text:s/>that<text:s/>it<text:s/>should<text:s/>be<text:s/>restructured<text:s/>or<text:s/></text:span><text:span text:style-name="T232_2">closed<text:s/>down</text:span><text:span text:style-name="T232_3">.</text:span></text:p>
      <text:p text:style-name="P233"/>
      <text:p text:style-name="P234"/>
      <text:h text:style-name="P235" text:outline-level="2"><text:span text:style-name="T235_1">C.<text:s/>DETAILED<text:s/>OUTPUT<text:s/>SCORING</text:span><text:span text:style-name="T235_2"><text:s/></text:span></text:h>
      <text:p text:style-name="P236"/>
      <table:table table:style-name="Table5">
        <table:table-column table:style-name="Column17"/>
        <table:table-column table:style-name="Column18"/>
        <table:table-column table:style-name="Column19"/>
        <table:table-column table:style-name="Column20"/>
        <table:table-column table:style-name="Column21"/>
        <table:table-row table:style-name="Row19">
          <table:table-cell table:style-name="Cell58">
            <text:p text:style-name="P237"><text:span text:style-name="T237_1">Output<text:s/>Title<text:s/></text:span></text:p>
          </table:table-cell>
          <table:table-cell table:style-name="Cell59" table:number-columns-spanned="4">
            <text:p text:style-name="P238"><text:span text:style-name="T238_1">Increased<text:s/>financial<text:s/>flows<text:s/>into<text:s/>adaptation,<text:s/>resilience<text:s/>and<text:s/>nature<text:s/>in<text:s/>EMDEs.</text:span></text:p>
          </table:table-cell>
          <table:covered-table-cell/>
          <table:covered-table-cell/>
          <table:covered-table-cell/>
        </table:table-row>
        <table:table-row table:style-name="Row20">
          <table:table-cell table:style-name="Cell60" table:number-columns-spanned="2">
            <text:p text:style-name="P239"><text:span text:style-name="T239_1">Output<text:s/>number:<text:s/></text:span></text:p>
          </table:table-cell>
          <table:covered-table-cell/>
          <table:table-cell table:style-name="Cell61">
            <text:p text:style-name="P240"><text:span text:style-name="T240_1">1</text:span></text:p>
          </table:table-cell>
          <table:table-cell table:style-name="Cell62">
            <text:p text:style-name="P241"><text:span text:style-name="T241_1">Output<text:s/>Score:<text:s/></text:span></text:p>
          </table:table-cell>
          <table:table-cell table:style-name="Cell63">
            <text:p text:style-name="P242"><text:span text:style-name="T242_1">A</text:span><text:span text:style-name="T242_2">+</text:span></text:p>
          </table:table-cell>
        </table:table-row>
        <table:table-row table:style-name="Row21">
          <table:table-cell table:style-name="Cell64" table:number-columns-spanned="2">
            <text:p text:style-name="P243"><text:span text:style-name="T243_1">Impact<text:s/>weighting<text:s/>(%):<text:s text:c="2"/></text:span></text:p>
          </table:table-cell>
          <table:covered-table-cell/>
          <table:table-cell table:style-name="Cell65">
            <text:p text:style-name="P244"><text:span text:style-name="T244_1">50</text:span><text:span text:style-name="T244_2">%</text:span></text:p>
          </table:table-cell>
          <table:table-cell table:style-name="Cell66">
            <text:p text:style-name="P245"><text:span text:style-name="T245_1">W</text:span><text:span text:style-name="T245_2">eighting<text:s/>revised<text:s/>since<text:s/>last<text:s/>AR?<text:s/></text:span></text:p>
          </table:table-cell>
          <table:table-cell table:style-name="Cell67">
            <text:p text:style-name="P246"><text:span text:style-name="T246_1">N/A</text:span></text:p>
          </table:table-cell>
        </table:table-row>
      </table:table>
      <text:p text:style-name="P247"/>
      <text:p text:style-name="P248"><text:span text:style-name="T248_1">Note:<text:s/></text:span></text:p>
      <text:p text:style-name="P249"><text:span text:style-name="T249_1">This<text:s/>is<text:s/>the<text:s/>first<text:s/>Annual<text:s/>Review<text:s/>and<text:s/>the<text:s/></text:span><text:span text:style-name="T249_2">Logframe</text:span><text:span text:style-name="T249_3"><text:s/></text:span><text:span text:style-name="T249_4">has<text:s/>not<text:s/>yet<text:s/>been<text:s/>assessed<text:s/>since<text:s/>its<text:s/>creation,<text:s/>it<text:s/>will<text:s/>be<text:s/>reviewed<text:s/>with<text:s/>programme<text:s/>partners<text:s/>in<text:s/>August<text:s/>2025.</text:span><text:span text:style-name="T249_5"><text:s/>The<text:s/>below<text:s/>is<text:s/>based<text:s/>on<text:s/>the<text:s/>initial<text:s/></text:span><text:span text:style-name="T249_6">Logframe</text:span><text:span text:style-name="T249_7"><text:s/></text:span><text:span text:style-name="T249_8">data<text:s/>input<text:s/>for<text:s/>the<text:s/>years<text:s/>2023/24.<text:s/></text:span></text:p>
      <text:p text:style-name="P250"/>
      <table:table table:style-name="Table6">
        <table:table-column table:style-name="Column22"/>
        <table:table-column table:style-name="Column23"/>
        <table:table-column table:style-name="Column24"/>
        <table:table-row table:style-name="Row22">
          <table:table-cell table:style-name="Cell68">
            <text:p text:style-name="P251"><text:span text:style-name="T251_1">Indicator(s)</text:span></text:p>
          </table:table-cell>
          <table:table-cell table:style-name="Cell69">
            <text:p text:style-name="P252"><text:span text:style-name="T252_1">Milestone(s)<text:s/>for<text:s/>this<text:s/>review</text:span><text:span text:style-name="T252_2"><text:s/>(based<text:s/>on<text:s/></text:span><text:span text:style-name="T252_3">Logframe</text:span><text:span text:style-name="T252_4"><text:s/></text:span><text:span text:style-name="T252_5">2023/24<text:s/>baseline)</text:span></text:p>
          </table:table-cell>
          <table:table-cell table:style-name="Cell70">
            <text:p text:style-name="P253"><text:span text:style-name="T253_1">Progress<text:s/></text:span></text:p>
          </table:table-cell>
        </table:table-row>
        <table:table-row table:style-name="Row23">
          <table:table-cell table:style-name="Cell71">
            <text:p text:style-name="P254"><text:span text:style-name="T254_1">1.1<text:s/></text:span><text:span text:style-name="T254_2">Total<text:s/>finance<text:s/>committed<text:s/>into<text:s/>A&amp;R<text:s/>Portfolio</text:span><text:span text:style-name="T254_3"><text:s/></text:span><text:span text:style-name="T254_4">Funds<text:s/>and/or<text:s/>A&amp;R<text:s/>Portfolio<text:s/>Companies<text:s/>(as<text:s/>defined<text:s/>in<text:s/>FCDO<text:s/>Side<text:s/>Letter)</text:span></text:p>
          </table:table-cell>
          <table:table-cell table:style-name="Cell72">
            <text:p text:style-name="P255"><text:span text:style-name="T255_1">Total<text:s/>finance<text:s/>committed<text:s/>into<text:s/>A&amp;R<text:s/>Portfolio<text:s/>Funds<text:s/>and/or<text:s/>A&amp;R<text:s/>Portfolio<text:s/>Companies<text:s/>to<text:s/>be<text:s/>at<text:s/>least<text:s/>45m<text:s/>USD.</text:span></text:p>
          </table:table-cell>
          <table:table-cell table:style-name="Cell73">
            <text:p text:style-name="P256"><text:span text:style-name="T256_1">EMCAF<text:s/>has<text:s/>committed<text:s/>95m<text:s/>USD<text:s/>into<text:s/>four<text:s/>A&amp;R<text:s/>Portfolio<text:s/>Funds.<text:s/></text:span></text:p>
            <text:p text:style-name="P257"/>
            <text:p text:style-name="P258"><text:span text:style-name="T258_1">Capital</text:span><text:span text:style-name="T258_2"><text:s/></text:span><text:span text:style-name="T258_3">commitments<text:s/></text:span><text:span text:style-name="T258_4">in<text:s/>following<text:s/>Portfolio<text:s/>Funds:</text:span></text:p>
            <text:list text:style-name="LS22" xml:id="list37">
              <text:list-item>
                <text:p text:style-name="P259"><text:span text:style-name="T259_1">ARCH<text:s/>Cold<text:s/>Chain<text:s/>Solutions<text:s/>Fund</text:span><text:span text:style-name="T259_2">.<text:s/>15m<text:s/>USD<text:s/>(Q3<text:s/>2024).</text:span></text:p>
              </text:list-item>
              <text:list-item>
                <text:p text:style-name="P260"><text:span text:style-name="T260_1">Inspired<text:s/>Evolution<text:s/>Fund<text:s/>III<text:s/>(“EVO”)</text:span><text:span text:style-name="T260_2">.<text:s/>20m<text:s/>USD<text:s/>(Q4<text:s/>2024).</text:span></text:p>
              </text:list-item>
              <text:list-item>
                <text:p text:style-name="P261"><text:span text:style-name="T261_1">GEF<text:s/>III<text:s/>South<text:s/>Asia<text:s/>Growth<text:s/>Fund<text:s/>(“GEF”)</text:span><text:span text:style-name="T261_2">.<text:s/>30m<text:s/>USD<text:s/>(Q4<text:s/>2024).</text:span></text:p>
              </text:list-item>
              <text:list-item>
                <text:p text:style-name="P262"><text:span text:style-name="T262_1">AIIF4<text:s/>Climate<text:s/>Infrastructure<text:s/>Fund<text:s/>(“ACIF”)</text:span><text:span text:style-name="T262_2">.<text:s/>30m<text:s/>USD<text:s/>(Q4<text:s/>2023).</text:span></text:p>
              </text:list-item>
            </text:list>
          </table:table-cell>
        </table:table-row>
        <table:table-row table:style-name="Row24">
          <table:table-cell table:style-name="Cell74">
            <text:p text:style-name="P263"><text:span text:style-name="T263_1">1.2<text:s/></text:span><text:span text:style-name="T263_2">Share<text:s/>of<text:s/>EMCAF<text:s/>investments<text:s/>into<text:s/>A&amp;R</text:span><text:span text:style-name="T263_3"><text:s/></text:span><text:span text:style-name="T263_4">Portfolio<text:s/>Funds<text:s/>and/or<text:s/>A&amp;R<text:s/>Portfolio<text:s/>Companies<text:s/>(as<text:s/>defined<text:s/>in<text:s/>FCDO<text:s/>Side<text:s/>Letter),<text:s/>as<text:s/>a<text:s/>percentage<text:s/>of<text:s/>total<text:s/>EMCAF<text:s/></text:span><text:span text:style-name="T263_5">investments.</text:span><text:span text:style-name="T263_6">*</text:span></text:p>
          </table:table-cell>
          <table:table-cell table:style-name="Cell75">
            <text:p text:style-name="P264"><text:span text:style-name="T264_1">Total<text:s/>capital<text:s/>invested<text:s/>for<text:s/>A&amp;R<text:s/>portfolio<text:s/>companies<text:s/></text:span><text:span text:style-name="T264_2">to<text:s/></text:span><text:span text:style-name="T264_3">represent</text:span><text:span text:style-name="T264_4"><text:s/>at<text:s/>least</text:span><text:span text:style-name="T264_5"><text:s/>7%<text:s/>of<text:s/></text:span><text:span text:style-name="T264_6">total<text:s/>EMCAF<text:s/>investments</text:span></text:p>
          </table:table-cell>
          <table:table-cell table:style-name="Cell76">
            <text:p text:style-name="P265"><text:span text:style-name="T265_1">Total<text:s/>capital<text:s/>invested<text:s/>for<text:s/>A&amp;R<text:s/>portfolio<text:s/>companies<text:s/>represents<text:s/>16%<text:s/>of<text:s/>total<text:s/>EMCAF<text:s/>investments</text:span><text:span text:style-name="T265_2">.</text:span></text:p>
            <text:p text:style-name="P266"/>
          </table:table-cell>
        </table:table-row>
        <table:table-row table:style-name="Row25">
          <table:table-cell table:style-name="Cell77">
            <text:p text:style-name="P267"><text:span text:style-name="T267_1">1.3<text:s/></text:span><text:span text:style-name="T267_2">Number<text:s/>of<text:s/>A&amp;R<text:s/>Portfolio<text:s/>Companies<text:s/>supported<text:s/>by<text:s/>EMCAF.</text:span></text:p>
          </table:table-cell>
          <table:table-cell table:style-name="Cell78">
            <text:p text:style-name="P268"><text:span text:style-name="T268_1">For<text:s/>at<text:s/>least<text:s/>2</text:span><text:span text:style-name="T268_2"><text:s/>A&amp;R<text:s/>portfolio<text:s/>companies<text:s/></text:span><text:span text:style-name="T268_3">to<text:s/></text:span><text:span text:style-name="T268_4">currently<text:s/></text:span><text:span text:style-name="T268_5">be</text:span><text:span text:style-name="T268_6"><text:s/></text:span><text:span text:style-name="T268_7">benefitting<text:s/>from<text:s/>EMCAF<text:s/>investment.</text:span></text:p>
          </table:table-cell>
          <table:table-cell table:style-name="Cell79">
            <text:p text:style-name="P269"><text:span text:style-name="T269_1">5</text:span><text:span text:style-name="T269_2"><text:s/>A&amp;R<text:s/></text:span><text:span text:style-name="T269_3">P</text:span><text:span text:style-name="T269_4">ortfolio<text:s/></text:span><text:span text:style-name="T269_5">C</text:span><text:span text:style-name="T269_6">ompanies</text:span><text:span text:style-name="T269_7"><text:s/>are</text:span><text:span text:style-name="T269_8"><text:s/>currently<text:s/>benefitting<text:s/>from<text:s/>EMCAF<text:s/>investment.</text:span><text:span text:style-name="T269_9"><text:s/>This<text:s/>includes</text:span><text:span text:style-name="T269_10"><text:s/>four<text:s/>portfolio<text:s/>companies<text:s/>in<text:s/>ARCH<text:s/>Cold<text:s/>Chain<text:s/>Solutions<text:s/>Fund<text:s/>and<text:s/>one<text:s/>portfolio<text:s/>company<text:s/>in<text:s/>ACIF</text:span></text:p>
          </table:table-cell>
        </table:table-row>
      </table:table>
      <text:p text:style-name="P270"><text:span text:style-name="T270_1">*To</text:span><text:span text:style-name="T270_2"><text:s/>accurately<text:s/>capture<text:s/>the<text:s/></text:span><text:span text:style-name="T270_3">programme</text:span><text:span text:style-name="T270_4">s<text:s/>investments<text:s/>into<text:s/>A&amp;</text:span><text:span text:style-name="T270_5">R</text:span><text:span text:style-name="T270_6">,</text:span><text:span text:style-name="T270_7"><text:s/>and</text:span><text:span text:style-name="T270_8"><text:s/>avoid<text:s/>mitigation<text:s/>being<text:s/>incorrectly<text:s/>classed<text:s/>as<text:s/>A&amp;R</text:span><text:span text:style-name="T270_9">,</text:span><text:span text:style-name="T270_10"><text:s/>the<text:s/>milestone<text:s/>specifically<text:s/>relates<text:s/>to<text:s/>the<text:s/>downstream<text:s/></text:span><text:span text:style-name="T270_11">companies</text:span><text:span text:style-name="T270_12"><text:s/>that<text:s/>are<text:s/>being<text:s/>financed<text:s/>through<text:s/>EMCAF.</text:span><text:span text:style-name="T270_13"><text:s/>This<text:s/>is<text:s/>due<text:s/>to<text:s/>some<text:s/>of<text:s/>the<text:s/>downstream<text:s/>funds<text:s/>investing<text:s/>in<text:s/>both<text:s/>A&amp;R<text:s/>and<text:s/>mitigation.</text:span></text:p>
      <text:p text:style-name="P271"/>
      <text:p text:style-name="P272"><text:span text:style-name="T272_1">Briefly<text:s/>describe<text:s/>the<text:s/>output’s<text:s/>activities<text:s/>and<text:s/>provide<text:s/>supporting<text:s/>narrative<text:s/>for<text:s/>the<text:s/>score.</text:span><text:span text:style-name="T272_2"><text:s/></text:span></text:p>
      <text:p text:style-name="P273"/>
      <text:p text:style-name="P274"><text:span text:style-name="T274_1">O</text:span><text:span text:style-name="T274_2">verview<text:s/>of<text:s/>output<text:s/></text:span><text:span text:style-name="T274_3">activities</text:span></text:p>
      <text:p text:style-name="P275"/>
      <text:p text:style-name="P276"><text:span text:style-name="T276_1">The<text:s/>result<text:s/></text:span><text:span text:style-name="T276_2">is<text:s/>that</text:span><text:span text:style-name="T276_3"><text:s/>this<text:s/>output<text:s/>has<text:s/></text:span><text:span text:style-name="T276_4">moderately<text:s/>exceeded<text:s/></text:span><text:span text:style-name="T276_5">expectations<text:s/></text:span><text:span text:style-name="T276_6">for<text:s/>the<text:s/>initial<text:s/>years<text:s/>of<text:s/>FCDO’s<text:s/>investment.<text:s/></text:span><text:span text:style-name="T276_7">Based<text:s/>on<text:s/></text:span><text:span text:style-name="T276_8">this<text:s/>review,</text:span><text:span text:style-name="T276_9"><text:s/></text:span><text:span text:style-name="T276_10">EMCAF<text:s/></text:span><text:span text:style-name="T276_11">remains<text:s/>on<text:s/>track<text:s/>to<text:s/>hit<text:s/>future<text:s/></text:span><text:span text:style-name="T276_12">indicator<text:s/></text:span><text:span text:style-name="T276_13">milestone<text:s/>targets</text:span><text:span text:style-name="T276_14"><text:s/>for<text:s/></text:span><text:span text:style-name="T276_15">this<text:s/>output</text:span><text:span text:style-name="T276_16">.</text:span><text:span text:style-name="T276_17"><text:s/></text:span><text:span text:style-name="T276_18">Milestones<text:s/>were<text:s/>set<text:s/>at<text:s/>the<text:s/>programme<text:s/>outset<text:s/></text:span><text:span text:style-name="T276_19">based<text:s/>on</text:span><text:span text:style-name="T276_20"><text:s/>discussions<text:s/>with<text:s/>the<text:s/>Fund<text:s/>Manager<text:s/>that<text:s/>triangulated:</text:span><text:span text:style-name="T276_21"><text:s/></text:span><text:span text:style-name="T276_22">i</text:span><text:span text:style-name="T276_23">)<text:s/>proposed<text:s/>pipeline,<text:s/>(ii)<text:s/>industry<text:s/>standards,<text:s/>and<text:s/>(iii)<text:s/>performance<text:s/>expectations<text:s/>when<text:s/>entering<text:s/>the<text:s/>Fund.<text:s/>Targets<text:s/>will<text:s/>be<text:s/></text:span><text:span text:style-name="T276_24">evaluated<text:s/>and<text:s/>potentially<text:s/></text:span><text:span text:style-name="T276_25">revised<text:s/>as<text:s/>the<text:s/>pipeline<text:s/>and<text:s/>performance<text:s/>develops</text:span><text:span text:style-name="T276_26">.</text:span><text:span text:style-name="T276_27"><text:s/> </text:span></text:p>
      <text:p text:style-name="P277"/>
      <text:p text:style-name="P278"><text:span text:style-name="T278_1">Whilst<text:s/>the<text:s/>fund<text:s/>is<text:s/>in<text:s/>its<text:s/>early<text:s/>stages,<text:s/>its<text:s/>existing<text:s/>investments<text:s/>and<text:s/></text:span><text:span text:style-name="T278_2">long-term<text:s/></text:span><text:span text:style-name="T278_3">pipeline</text:span><text:span text:style-name="T278_4"><text:s/>suggest<text:s/>that</text:span><text:span text:style-name="T278_5"><text:s/>th</text:span><text:span text:style-name="T278_6">e<text:s/></text:span><text:span text:style-name="T278_7">planned</text:span><text:span text:style-name="T278_8"><text:s/>milestones<text:s/></text:span><text:span text:style-name="T278_9">in<text:s/>the<text:s/></text:span><text:span text:style-name="T278_10">Logframe</text:span><text:span text:style-name="T278_11"><text:s/></text:span><text:span text:style-name="T278_12">are<text:s/>realistic<text:s/>and<text:s/></text:span><text:span text:style-name="T278_13">can<text:s/></text:span><text:span text:style-name="T278_14">be<text:s/>met.</text:span><text:span text:style-name="T278_15"><text:s/></text:span><text:span text:style-name="T278_16">Milestones<text:s/></text:span><text:span text:style-name="T278_17">r</text:span><text:span text:style-name="T278_18">eflect<text:s/>that</text:span><text:span text:style-name="T278_19"><text:s/>each<text:s/>indicator<text:s/>will<text:s/>grow</text:span><text:span text:style-name="T278_20"><text:s/></text:span><text:span text:style-name="T278_21">in<text:s/></text:span><text:span text:style-name="T278_22">parallel<text:s/>with</text:span><text:span text:style-name="T278_23"><text:s/>the</text:span><text:span text:style-name="T278_24"><text:s/>fund</text:span><text:span text:style-name="T278_25">s</text:span><text:span text:style-name="T278_26"><text:s/></text:span><text:span text:style-name="T278_27">increas</text:span><text:span text:style-name="T278_28">e</text:span><text:span text:style-name="T278_29">d</text:span><text:span text:style-name="T278_30"><text:s/>invest</text:span><text:span text:style-name="T278_31">ment</text:span><text:span text:style-name="T278_32"><text:s/>i</text:span><text:span text:style-name="T278_33">n<text:s/>downstream<text:s/>funds.<text:s/></text:span><text:span text:style-name="T278_34">For<text:s/>example,<text:s/>for<text:s/>Indicator<text:s/>1.2,<text:s/></text:span><text:span text:style-name="T278_35">A&amp;R<text:s/>investments<text:s/>have<text:s/>already<text:s/>surpassed<text:s/>the<text:s/>initial<text:s/>milestone<text:s/>set<text:s/>for<text:s/>FY<text:s/>2024/25<text:s/>(9%),<text:s/>with<text:s/>climate<text:s/>A&amp;R<text:s/>currently<text:s/>representing<text:s/>a<text:s/>share<text:s/>of<text:s/>16%<text:s/>of<text:s/>existing<text:s/>investments.<text:s/>However,<text:s/>the<text:s/>Fund</text:span><text:span text:style-name="T278_36"><text:s/>is<text:s/>currently<text:s/>exploring<text:s/>pipeline<text:s/></text:span><text:span text:style-name="T278_37">opportunities</text:span><text:span text:style-name="T278_38"><text:s/>and</text:span><text:span text:style-name="T278_39"><text:s/></text:span><text:span text:style-name="T278_40">a<text:s/>proportion</text:span><text:span text:style-name="T278_41"><text:s/>of<text:s/>its<text:s/>capital</text:span><text:span text:style-name="T278_42"><text:s/>remains<text:s/>uncommitted</text:span><text:span text:style-name="T278_43">,<text:s/></text:span><text:span text:style-name="T278_44">meaning</text:span><text:span text:style-name="T278_45"><text:s/>this<text:s/>figure<text:s/></text:span><text:span text:style-name="T278_46">may</text:span><text:span text:style-name="T278_47"><text:s/>change.</text:span></text:p>
      <text:p text:style-name="P279"/>
      <text:p text:style-name="P280"><text:span text:style-name="T280_1">Some<text:s/>of<text:s/>EMCAF’s<text:s/>Portfolio<text:s/>funds/projects<text:s/>are<text:s/>further<text:s/>along<text:s/>in<text:s/>development,<text:s/>depend</text:span><text:span text:style-name="T280_2">ing</text:span><text:span text:style-name="T280_3"><text:s/>on<text:s/>wh</text:span><text:span text:style-name="T280_4">ich</text:span><text:span text:style-name="T280_5"><text:s/>stage<text:s/>EMCAF<text:s/>made<text:s/></text:span><text:span text:style-name="T280_6">an<text:s/></text:span><text:span text:style-name="T280_7">investment.</text:span><text:span text:style-name="T280_8"><text:s/></text:span><text:span text:style-name="T280_9">For<text:s/>example,<text:s/></text:span><text:span text:style-name="T280_10">AIIF4<text:s/>Climate<text:s/>Infrastructure<text:s/>Fund<text:s/>(“ACIF”)<text:s/>and<text:s/></text:span><text:span text:style-name="T280_11">ARCH<text:s/>Cold<text:s/>Chain<text:s/>Solutions<text:s/>Fund<text:s/></text:span><text:span text:style-name="T280_12">are<text:s/></text:span><text:span text:style-name="T280_13">funding<text:s/></text:span><text:span text:style-name="T280_14">project</text:span><text:span text:style-name="T280_15">s<text:s/>across<text:s/>Africa,<text:s/>with<text:s/>some<text:s/>currently<text:s/>being<text:s/></text:span><text:span text:style-name="T280_16">operational<text:s/></text:span><text:span text:style-name="T280_17">on<text:s/>the<text:s/>ground.</text:span><text:span text:style-name="T280_18"><text:s/>As<text:s/>such,<text:s/>these<text:s/>companies<text:s/>are<text:s/>listed<text:s/>under<text:s/>Indicator<text:s/>1.3<text:s/>as<text:s/>benefitting<text:s/>from<text:s/>EMCAF<text:s/>investment.</text:span><text:span text:style-name="T280_19"><text:s/></text:span></text:p>
      <text:p text:style-name="P281"/>
      <text:p text:style-name="P282"><text:span text:style-name="T282_1">Currently,<text:s/>EMCAF<text:s/>has<text:s/>committed<text:s/>95m<text:s/>USD,<text:s/>of<text:s/>the<text:s/>450m<text:s/>EUR<text:s/>fund<text:s/>size</text:span><text:span text:style-name="T282_2"><text:s/>(representing<text:s/>16%<text:s/>of<text:s/>existing<text:s/>investments)</text:span><text:span text:style-name="T282_3">,<text:s/>into<text:s/></text:span><text:span text:style-name="T282_4">four<text:s/></text:span><text:span text:style-name="T282_5">A&amp;R<text:s/>Portfolio<text:s/>Funds,<text:s/>outlined<text:s/>below:</text:span></text:p>
      <text:p text:style-name="P283"/>
      <table:table table:style-name="Table7">
        <table:table-column table:style-name="Column25"/>
        <table:table-column table:style-name="Column26"/>
        <table:table-column table:style-name="Column27"/>
        <table:table-row table:style-name="Row26">
          <table:table-cell table:style-name="Cell80">
            <text:p text:style-name="P284"><text:span text:style-name="T284_1">EMCAF<text:s/>Portfolio<text:s/>Funds*</text:span></text:p>
          </table:table-cell>
          <table:table-cell table:style-name="Cell81">
            <text:p text:style-name="P285"><text:span text:style-name="T285_1">Capital<text:s/>commitments</text:span></text:p>
          </table:table-cell>
          <table:table-cell table:style-name="Cell82">
            <text:p text:style-name="P286"><text:span text:style-name="T286_1">Description</text:span></text:p>
          </table:table-cell>
        </table:table-row>
        <table:table-row table:style-name="Row27">
          <table:table-cell table:style-name="Cell83">
            <text:p text:style-name="P287"><text:span text:style-name="T287_1">ARCH<text:s/>Cold<text:s/>Chain<text:s/>Solutions<text:s/>Fund</text:span></text:p>
          </table:table-cell>
          <table:table-cell table:style-name="Cell84">
            <text:p text:style-name="P288"><text:span text:style-name="T288_1">15m<text:s/>USD<text:s/>(Q3<text:s/>2024)</text:span></text:p>
          </table:table-cell>
          <table:table-cell table:style-name="Cell85">
            <text:p text:style-name="P289"><text:span text:style-name="T289_1">Sector</text:span><text:span text:style-name="T289_2">:<text:s/>Temperature<text:s/>controlled<text:s/>supply<text:s/>chain<text:s/>solutions<text:s/>(“CSS”)<text:s/>to<text:s/>reduce<text:s/>high<text:s/>levels<text:s/>of<text:s/>food<text:s/>waste<text:s/>and<text:s/>contribute<text:s/>to<text:s/>climate<text:s/>adaptation.</text:span></text:p>
            <text:p text:style-name="P290"/>
            <text:p text:style-name="P291"><text:span text:style-name="T291_1">Regional<text:s/>focus</text:span><text:span text:style-name="T291_2">:<text:s/>East<text:s/>Africa<text:s/>(primarily<text:s/>Kenya,<text:s/>also<text:s/>Tanzania,<text:s/>Uganda,<text:s/>Rwanda).</text:span></text:p>
          </table:table-cell>
        </table:table-row>
        <table:table-row table:style-name="Row28">
          <table:table-cell table:style-name="Cell86">
            <text:p text:style-name="P292"><text:span text:style-name="T292_1">Inspired<text:s/>Evolution<text:s/>Fund<text:s/>III<text:s/>(“EVO”)<text:s/></text:span></text:p>
          </table:table-cell>
          <table:table-cell table:style-name="Cell87">
            <text:p text:style-name="P293"><text:span text:style-name="T293_1">20m<text:s/>USD<text:s/>(Q4<text:s/>2024)</text:span></text:p>
          </table:table-cell>
          <table:table-cell table:style-name="Cell88">
            <text:p text:style-name="P294"><text:span text:style-name="T294_1">Sector</text:span><text:span text:style-name="T294_2">:<text:s/>Renewable<text:s/>energy<text:s/>(utility-scale,<text:s/>grid<text:s/>connected,<text:s/>solar,<text:s/>wind<text:s/>and<text:s/>hydro),<text:s/>C&amp;I,<text:s/>distributed<text:s/></text:span></text:p>
            <text:p text:style-name="P295"><text:span text:style-name="T295_1">generation<text:s/>and<text:s/>captive<text:s/>power,<text:s/>energy<text:s/>access,<text:s/>mini<text:s/>grids,<text:s/>energy<text:s/>and<text:s/>resource<text:s/>efficiency<text:s/>(incl.<text:s/>smart<text:s/>cities,<text:s/>digital<text:s/>infrastructure,<text:s/>e-mobility<text:s/>&amp;<text:s/>e-logistics,<text:s/>agribusiness,<text:s/>water,<text:s/>waste,<text:s/>environmental<text:s/>remediation).<text:s/></text:span></text:p>
            <text:p text:style-name="P296"/>
            <text:p text:style-name="P297"><text:span text:style-name="T297_1">Regional<text:s/>focus</text:span><text:span text:style-name="T297_2">:<text:s/>Africa<text:s/>with<text:s/>a<text:s/>focus<text:s/>on<text:s/>Southern,<text:s/>Eastern<text:s/>and<text:s/>West<text:s/>Africa</text:span></text:p>
          </table:table-cell>
        </table:table-row>
        <table:table-row table:style-name="Row29">
          <table:table-cell table:style-name="Cell89">
            <text:p text:style-name="P298"><text:span text:style-name="T298_1">GEF<text:s/>III<text:s/>South<text:s/>Asia<text:s/>Growth<text:s/>Fund<text:s/>(“GEF”)</text:span></text:p>
          </table:table-cell>
          <table:table-cell table:style-name="Cell90">
            <text:p text:style-name="P299"><text:span text:style-name="T299_1">30m<text:s/>USD<text:s/>(Q4<text:s/>2024)</text:span></text:p>
          </table:table-cell>
          <table:table-cell table:style-name="Cell91">
            <text:p text:style-name="P300"><text:span text:style-name="T300_1">Sector</text:span><text:span text:style-name="T300_2">:<text:s/>Renewable<text:s/>energy<text:s/>value<text:s/>chain,<text:s/>energy<text:s/>efficiency,<text:s/>food<text:s/>security,<text:s/>resource<text:s/>/<text:s/>waste<text:s/>recovery,<text:s/></text:span></text:p>
            <text:p text:style-name="P301"><text:span text:style-name="T301_1">water<text:s/>security,<text:s/>sustainable<text:s/>mobility,<text:s/>low<text:s/>carbon<text:s/>transition<text:s/>and<text:s/>digital<text:s/>solutions.</text:span><text:span text:style-name="T301_2"><text:s/></text:span><text:span text:style-name="T301_3">Climate<text:s/>adaptation<text:s/>by<text:s/>reducing<text:s/>water<text:s/>use<text:s/>and<text:s/>support<text:s/>more<text:s/>climate<text:s/>resilient<text:s/>agriculture.</text:span></text:p>
            <text:p text:style-name="P302"/>
            <text:p text:style-name="P303"><text:span text:style-name="T303_1">Regional<text:s/>focus:</text:span><text:span text:style-name="T303_2"><text:s/>India<text:s/>and<text:s/>up<text:s/>to<text:s/>25%<text:s/>in<text:s/>other<text:s/>countries<text:s/>in<text:s/>South<text:s/>/<text:s/>Southeast<text:s/>Asia</text:span></text:p>
          </table:table-cell>
        </table:table-row>
        <table:table-row table:style-name="Row30">
          <table:table-cell table:style-name="Cell92">
            <text:p text:style-name="P304"><text:span text:style-name="T304_1">AIIF4<text:s/>Climate<text:s/>Infrastructure<text:s/>Fund<text:s/>(“ACIF”)</text:span></text:p>
          </table:table-cell>
          <table:table-cell table:style-name="Cell93">
            <text:p text:style-name="P305"><text:span text:style-name="T305_1">30m<text:s/>USD<text:s/>(Q3<text:s/>2024)</text:span></text:p>
          </table:table-cell>
          <table:table-cell table:style-name="Cell94">
            <text:p text:style-name="P306"><text:span text:style-name="T306_1">Sector</text:span><text:span text:style-name="T306_2">:<text:s/>Renewable<text:s/>energy,<text:s/>energy<text:s/>networks,<text:s/>data<text:s/>centres<text:s/>(when<text:s/>climate<text:s/>requirements<text:s/>are<text:s/>fulfilled),<text:s/></text:span></text:p>
            <text:p text:style-name="P307"><text:span text:style-name="T307_1">e-mobility<text:s/>and<text:s/>cold<text:s/>storage<text:s/>solutions.</text:span></text:p>
            <text:p text:style-name="P308"/>
            <text:p text:style-name="P309"><text:span text:style-name="T309_1">Regional<text:s/>focus</text:span><text:span text:style-name="T309_2">:<text:s/>Africa.</text:span></text:p>
          </table:table-cell>
        </table:table-row>
      </table:table>
      <text:p text:style-name="P310"><text:span text:style-name="T310_1">*Not<text:s/></text:span><text:span text:style-name="T310_2">all<text:s/>of</text:span><text:span text:style-name="T310_3"><text:s/>EMCAF’s<text:s/>A&amp;R<text:s/>Portfolio<text:s/>Funds<text:s/>are<text:s/>solely<text:s/>A&amp;R<text:s/>projects/funds.<text:s/>For<text:s/>example,<text:s/>GEF<text:s/>is<text:s/>largely<text:s/>a<text:s/>mitigation-focused<text:s/>fund<text:s/>though<text:s/>also<text:s/>has<text:s/>A&amp;R<text:s/>elements.<text:s/>We<text:s/>have<text:s/>referenced<text:s/>this<text:s/>in<text:s/>the<text:s/>‘lessons<text:s/>learnt’<text:s/>section<text:s/>below.</text:span></text:p>
      <text:p text:style-name="P311"/>
      <text:p text:style-name="P312"/>
      <text:p text:style-name="P313"><text:span text:style-name="T313_1">Describe<text:s/>any<text:s/>changes<text:s/>to<text:s/>this<text:s/>output<text:s/>during<text:s/>the<text:s/>past<text:s/>year,<text:s/>and<text:s/>any<text:s/>planned<text:s/>changes<text:s/></text:span><text:span text:style-name="T313_2">as<text:s/>a<text:s/>result<text:s/>of</text:span><text:span text:style-name="T313_3"><text:s/>this<text:s/>review.</text:span></text:p>
      <text:p text:style-name="P314"/>
      <text:p text:style-name="P315"><text:span text:style-name="T315_1">This<text:s/>is<text:s/>EMCAF’s<text:s/>first<text:s/>Annual<text:s/>Review<text:s/>so<text:s/>there<text:s/>have<text:s/>not<text:s/>been<text:s/>changes<text:s/>to-date.<text:s/></text:span></text:p>
      <text:p text:style-name="P316"/>
      <text:p text:style-name="P317"><text:span text:style-name="T317_1">Whilst<text:s/>this<text:s/>output<text:s/>h</text:span><text:span text:style-name="T317_2">as<text:s/>exceeded</text:span><text:span text:style-name="T317_3"><text:s/>expectations,<text:s/>we<text:s/>will<text:s/>continue<text:s/>to<text:s/>monitor<text:s/>alignment<text:s/>and<text:s/>use<text:s/>FCDO’s<text:s/>seat<text:s/>on<text:s/>the<text:s/></text:span><text:span text:style-name="T317_4">Investor<text:s/>Advisory<text:s/>Committee<text:s/>(IAC)<text:s/>to<text:s/>influence<text:s/></text:span><text:span text:style-name="T317_5">the<text:s/>funds<text:s/>decision-making.<text:s/></text:span></text:p>
      <text:p text:style-name="P318"/>
      <text:p text:style-name="P319"><text:span text:style-name="T319_1">We<text:s/>do<text:s/>not<text:s/>plan<text:s/>to<text:s/>make<text:s/>changes<text:s/>to<text:s/>this<text:s/>output<text:s/></text:span><text:span text:style-name="T319_2">as<text:s/>a<text:s/>result<text:s/>of</text:span><text:span text:style-name="T319_3"><text:s/>this<text:s/>review.</text:span></text:p>
      <text:p text:style-name="P320"/>
      <table:table table:style-name="Table8">
        <table:table-column table:style-name="Column28"/>
        <table:table-column table:style-name="Column29"/>
        <table:table-column table:style-name="Column30"/>
        <table:table-column table:style-name="Column31"/>
        <table:table-column table:style-name="Column32"/>
        <table:table-row table:style-name="Row31">
          <table:table-cell table:style-name="Cell95">
            <text:p text:style-name="P321"><text:span text:style-name="T321_1">Output<text:s/>Title<text:s/></text:span></text:p>
          </table:table-cell>
          <table:table-cell table:style-name="Cell96" table:number-columns-spanned="4">
            <text:p text:style-name="P322"><text:span text:style-name="T322_1">EMCAF<text:s/>increases<text:s/>the<text:s/>social<text:s/>impact<text:s/>of<text:s/>Portfolio<text:s/>Funds<text:s/>and<text:s/>Portfolio<text:s/>Companies.</text:span></text:p>
          </table:table-cell>
          <table:covered-table-cell/>
          <table:covered-table-cell/>
          <table:covered-table-cell/>
        </table:table-row>
        <table:table-row table:style-name="Row32">
          <table:table-cell table:style-name="Cell97" table:number-columns-spanned="2">
            <text:p text:style-name="P323"><text:span text:style-name="T323_1">Output<text:s/>number:<text:s/></text:span></text:p>
          </table:table-cell>
          <table:covered-table-cell/>
          <table:table-cell table:style-name="Cell98">
            <text:p text:style-name="P324"><text:span text:style-name="T324_1">2</text:span></text:p>
          </table:table-cell>
          <table:table-cell table:style-name="Cell99">
            <text:p text:style-name="P325"><text:span text:style-name="T325_1">Output<text:s/>Score:<text:s/></text:span></text:p>
          </table:table-cell>
          <table:table-cell table:style-name="Cell100">
            <text:p text:style-name="P326"><text:span text:style-name="T326_1">A</text:span></text:p>
          </table:table-cell>
        </table:table-row>
        <table:table-row table:style-name="Row33">
          <table:table-cell table:style-name="Cell101" table:number-columns-spanned="2">
            <text:p text:style-name="P327"><text:span text:style-name="T327_1">Impact<text:s/>weighting<text:s/>(%):<text:s text:c="2"/></text:span></text:p>
          </table:table-cell>
          <table:covered-table-cell/>
          <table:table-cell table:style-name="Cell102">
            <text:p text:style-name="P328"><text:span text:style-name="T328_1">50</text:span><text:span text:style-name="T328_2">%</text:span></text:p>
          </table:table-cell>
          <table:table-cell table:style-name="Cell103">
            <text:p text:style-name="P329"><text:span text:style-name="T329_1">Weighting<text:s/>revised<text:s/>since<text:s/>last<text:s/>AR?<text:s/></text:span></text:p>
          </table:table-cell>
          <table:table-cell table:style-name="Cell104">
            <text:p text:style-name="P330"><text:span text:style-name="T330_1">N/A</text:span></text:p>
          </table:table-cell>
        </table:table-row>
      </table:table>
      <text:p text:style-name="P331"/>
      <text:p text:style-name="P332"><text:span text:style-name="T332_1">Note:<text:s/></text:span></text:p>
      <text:p text:style-name="P333"><text:span text:style-name="T333_1">This<text:s/>is<text:s/>the<text:s/>first<text:s/>Annual<text:s/>Review<text:s/>and<text:s/>the<text:s/></text:span><text:span text:style-name="T333_2">Logframe</text:span><text:span text:style-name="T333_3"><text:s/></text:span><text:span text:style-name="T333_4">has<text:s/>not<text:s/>yet<text:s/>been<text:s/>assessed<text:s/>since<text:s/>its<text:s/>creation,<text:s/>it<text:s/>will<text:s/>be<text:s/>reviewed<text:s/>with<text:s/>programme<text:s/>partners<text:s/>in<text:s/>August<text:s/>2025.<text:s/>The<text:s/>below<text:s/>is<text:s/>based<text:s/>on<text:s/>the<text:s/>initial<text:s/></text:span><text:span text:style-name="T333_5">Logframe</text:span><text:span text:style-name="T333_6"><text:s/></text:span><text:span text:style-name="T333_7">data<text:s/>input<text:s/>for<text:s/>the<text:s/>years<text:s/>2023/24.</text:span></text:p>
      <text:p text:style-name="P334"/>
      <table:table table:style-name="Table9">
        <table:table-column table:style-name="Column33"/>
        <table:table-column table:style-name="Column34"/>
        <table:table-column table:style-name="Column35"/>
        <table:table-row table:style-name="Row34">
          <table:table-cell table:style-name="Cell105">
            <text:p text:style-name="P335"><text:span text:style-name="T335_1">Indicator(s)</text:span></text:p>
          </table:table-cell>
          <table:table-cell table:style-name="Cell106">
            <text:p text:style-name="P336"><text:span text:style-name="T336_1">Milestone(s)<text:s/>for<text:s/>this<text:s/>review</text:span><text:span text:style-name="T336_2"><text:s/>(based<text:s/>on<text:s/></text:span><text:span text:style-name="T336_3">Logframe</text:span><text:span text:style-name="T336_4"><text:s/></text:span><text:span text:style-name="T336_5">2023/24<text:s/>baseline)</text:span></text:p>
          </table:table-cell>
          <table:table-cell table:style-name="Cell107">
            <text:p text:style-name="P337"><text:span text:style-name="T337_1">Progress<text:s/></text:span></text:p>
          </table:table-cell>
        </table:table-row>
        <table:table-row table:style-name="Row35">
          <table:table-cell table:style-name="Cell108">
            <text:p text:style-name="P338"><text:span text:style-name="T338_1">2.1<text:s/></text:span><text:span text:style-name="T338_2">Number<text:s/>of<text:s/>Portfolio<text:s/>Funds<text:s/>and<text:s/>Portfolio<text:s/>Companies<text:s/>who<text:s/>comply<text:s/>with<text:s/>the</text:span><text:span text:style-name="T338_3"><text:s/></text:span><text:span text:style-name="T338_4"><text:a xlink:type="simple" xlink:href="https://www.2xchallenge.org/2xcriteria"><text:span text:style-name="T338_5">2XChallenge<text:s/>Criteria</text:span></text:a></text:span><text:span text:style-name="T338_6">.</text:span><text:span text:style-name="T338_7"><text:note text:note-class="footnote"><text:note-citation/><text:note-body><text:p text:style-name="P339"><text:span text:style-name="T339_1"><text:s/>The<text:s/>2X<text:s/>Challenge</text:span><text:span text:style-name="T339_2"><text:s/>Criteria<text:s/>is</text:span><text:span text:style-name="T339_3"><text:s/>an<text:s/></text:span><text:span text:style-name="T339_4">investment<text:s/>framework<text:s/>that<text:s/>applies<text:s/>specific<text:s/>criteria<text:s/>(the<text:s/>“2X<text:s/>Criteria”)<text:s/>to<text:s/>identify<text:s/>and<text:s/>support<text:s/>companies<text:s/>that<text:s/>positively<text:s/>impact<text:s/>women<text:s/>economically.</text:span></text:p></text:note-body></text:note></text:span></text:p>
          </table:table-cell>
          <table:table-cell table:style-name="Cell109">
            <text:p text:style-name="P340"><text:span text:style-name="T340_1">For<text:s/>at<text:s/>least</text:span><text:span text:style-name="T340_2"><text:s/>3<text:s/>Portfolio<text:s/>Funds/Companies</text:span><text:span text:style-name="T340_3"><text:s/>to<text:s/>comply<text:s/>with<text:s/>the<text:s/>2XChallenge<text:s/>Criteria.</text:span></text:p>
          </table:table-cell>
          <table:table-cell table:style-name="Cell110">
            <text:p text:style-name="P341"><text:span text:style-name="T341_1">Of<text:s/>the<text:s/>target<text:s/>of<text:s/>3,<text:s/>a<text:s/>total<text:s/>of<text:s/>4<text:s/>Portfolio<text:s/>Funds/Companies</text:span></text:p>
            <text:p text:style-name="P342"/>
          </table:table-cell>
        </table:table-row>
        <table:table-row table:style-name="Row36">
          <table:table-cell table:style-name="Cell111">
            <text:p text:style-name="P343"><text:span text:style-name="T343_1">2.2<text:s/></text:span><text:span text:style-name="T343_2">Number<text:s/>of<text:s/>Portfolio<text:s/>Funds<text:s/>and<text:s/>Portfolio<text:s/>Companies<text:s/>who<text:s/>report<text:s/>to<text:s/>EMCAF<text:s/></text:span><text:span text:style-name="T343_3">disaggregated<text:s/>data<text:s/>on<text:s/>disability<text:s/>indicators.</text:span></text:p>
          </table:table-cell>
          <table:table-cell table:style-name="Cell112">
            <text:p text:style-name="P344"><text:span text:style-name="T344_1">For<text:s/>at<text:s/>least</text:span><text:span text:style-name="T344_2"><text:s/>5<text:s/>Portfolio<text:s/>Funds/Com</text:span><text:span text:style-name="T344_3">panies<text:s/>to<text:s/>report<text:s/>disaggregated<text:s/>data<text:s/>on<text:s/>disability<text:s/>indicators.</text:span></text:p>
          </table:table-cell>
          <table:table-cell table:style-name="Cell113">
            <text:p text:style-name="P345"><text:span text:style-name="T345_1">Of<text:s/>the<text:s/>target<text:s/>of<text:s/>5,<text:s/>a<text:s/>total<text:s/>of<text:s/>1<text:s/>Portfolio<text:s/>Funds/Companies.</text:span></text:p>
          </table:table-cell>
        </table:table-row>
      </table:table>
      <text:p text:style-name="P346"/>
      <text:p text:style-name="P347"><text:span text:style-name="T347_1">Overview<text:s/>of<text:s/>output<text:s/>activities</text:span></text:p>
      <text:p text:style-name="P348"/>
      <text:p text:style-name="P349"><text:span text:style-name="T349_1">The<text:s/>result<text:s/>is<text:s/>that<text:s/>this<text:s/>output<text:s/>has</text:span><text:span text:style-name="T349_2"><text:s/></text:span><text:span text:style-name="T349_3">met<text:s/></text:span><text:span text:style-name="T349_4">expectations<text:s/></text:span><text:span text:style-name="T349_5">for<text:s/>the<text:s/>initial<text:s/>years<text:s/>of<text:s/>FCDO’s<text:s/>investment.<text:s/>Based<text:s/>on<text:s/>this<text:s/>review,<text:s/>EMCAF<text:s/>remains<text:s/>on<text:s/>track<text:s/>to<text:s/>hit<text:s/>future<text:s/>indicator<text:s/>milestone<text:s/>targets<text:s/>for<text:s/>this<text:s/>output.</text:span></text:p>
      <text:p text:style-name="P350"/>
      <text:p text:style-name="P351"><text:span text:style-name="T351_1">As<text:s/>highlighted<text:s/>in<text:s/>this<text:s/>Annual<text:s/>Review,<text:s/>EMCAF<text:s/>has<text:s/>adopted<text:s/></text:span><text:span text:style-name="T351_2">EIB’s<text:s/>Environmental<text:s/>&amp;<text:s/>Social<text:s/>(“E&amp;S”)<text:s/>standards<text:s/>throughout<text:s/>the<text:s/>investment<text:s/>chain.<text:s/>Through<text:s/>this,<text:s/></text:span><text:span text:style-name="T351_3">EMCAF<text:s/>requires<text:s/>Target<text:s/>Funds<text:s/>to<text:s/>adopt<text:s/>these<text:s/>measures<text:s/>to<text:s/>prevent<text:s/>and<text:s/>address<text:s/>any<text:s/>form<text:s/>of<text:s/>violence,<text:s/>harassment,<text:s/>including<text:s/>sexual<text:s/>harassment<text:s/>exploitation<text:s/>and<text:s/>abuse,<text:s/>gender-based<text:s/>violence,<text:s/>bullying,<text:s/>intimidation,<text:s/>and<text:s/>exploitation.</text:span><text:span text:style-name="T351_4"><text:s/>Additionally,<text:s/>EIB<text:s/>signed<text:s/>an<text:s/>MDB<text:s/>Joint<text:s/>Statement<text:s/>committing<text:s/>to<text:s/>prevent<text:s/>sexual<text:s/>harassment,<text:s/>abuse<text:s/>and<text:s/>sexual<text:s/>exploitation<text:s/>within<text:s/>its<text:s/>own<text:s/>institution<text:s/>and<text:s/>its<text:s/>operations.</text:span></text:p>
      <text:p text:style-name="P352"/>
      <text:p text:style-name="P353"><text:span text:style-name="T353_1">Due<text:s/>to<text:s/>the<text:s/>fund-of-funds<text:s/>structure,</text:span><text:span text:style-name="T353_2"><text:s/>alongside<text:s/>the<text:s/>fund<text:s/>just<text:s/>closing<text:s/>in<text:s/>December<text:s/>2025,</text:span><text:span text:style-name="T353_3"><text:s/>this<text:s/>output<text:s/>is<text:s/>difficult<text:s/>to<text:s/>progress<text:s/>at-pace</text:span><text:span text:style-name="T353_4"><text:s/>and<text:s/>reliant<text:s/>on<text:s/>downstream<text:s/>funds/projects<text:s/>having<text:s/>the<text:s/>means<text:s/>to<text:s/>report<text:s/>data</text:span><text:span text:style-name="T353_5">.<text:s/>I</text:span><text:span text:style-name="T353_6">t<text:s/></text:span><text:span text:style-name="T353_7">was</text:span><text:span text:style-name="T353_8">/is</text:span><text:span text:style-name="T353_9"><text:s/>expected</text:span><text:span text:style-name="T353_10">,<text:s/>and<text:s/>discussed<text:s/>with<text:s/>the<text:s/>Fund<text:s/>manager,</text:span><text:span text:style-name="T353_11"><text:s/>that<text:s/>the<text:s/></text:span><text:span text:style-name="T353_12">Output<text:s/>Indicator<text:s/></text:span><text:span text:style-name="T353_13">milestones<text:s/>may<text:s/>need<text:s/>to<text:s/>be<text:s/>reassessed</text:span><text:span text:style-name="T353_14"><text:s/>as<text:s/>the<text:s/>fund<text:s/>develops</text:span><text:span text:style-name="T353_15"><text:s/>due<text:s/>to<text:s/>the<text:s/></text:span><text:span text:style-name="T353_16">Logframe</text:span><text:span text:style-name="T353_17"><text:s/></text:span><text:span text:style-name="T353_18">being<text:s/>created<text:s/>during<text:s/>the<text:s/>programme</text:span><text:span text:style-name="T353_19">’</text:span><text:span text:style-name="T353_20">s<text:s/>very<text:s/>early<text:s/>stages.<text:s/></text:span></text:p>
      <text:p text:style-name="P354"/>
      <text:p text:style-name="P355"><text:span text:style-name="T355_1">Output<text:s/>Indicator<text:s/>2.1:</text:span></text:p>
      <text:p text:style-name="P356"><text:span text:style-name="T356_1">The<text:s/>results<text:s/>for<text:s/>Output<text:s/>Indicator<text:s/>2.1,<text:s/>on<text:s/>the<text:s/>number<text:s/>of<text:s/>Portfolio<text:s/>Funds<text:s/>and<text:s/>Portfolio<text:s/>Companies<text:s/>wh</text:span><text:span text:style-name="T356_2">ich</text:span><text:span text:style-name="T356_3"><text:s/>comply<text:s/>with<text:s/>the<text:s/>2XChallenge<text:s/>Criteria,<text:s/>has<text:s/>moderately<text:s/>exceeded<text:s/>expectations.</text:span></text:p>
      <text:p text:style-name="P357"/>
      <text:p text:style-name="P358"><text:span text:style-name="T358_1">The<text:s/>Fund<text:s/>Managers<text:s/>are<text:s/>continuing<text:s/>to<text:s/>make<text:s/>progress<text:s/>with<text:s/>this<text:s/>indicator,<text:s/>ensuring<text:s/>that<text:s/>downstream<text:s/>funds/projects<text:s/>are<text:s/>complaint<text:s/>with<text:s/>the<text:s/>2XChallenge<text:s/>Criteria<text:s/></text:span><text:span text:style-name="T358_2">and<text:s/></text:span><text:span text:style-name="T358_3">have<text:s/>strong<text:s/>commitments<text:s/>for<text:s/>women’s<text:s/>economic<text:s/>empowerment.<text:s/>For<text:s/>background,<text:s/>EMCAF<text:s/>was<text:s/>committed<text:s/>to<text:s/>the<text:s/>2XChallenge<text:s/>Criteria<text:s/>prior<text:s/>to<text:s/>FCDO<text:s/>joining<text:s/>the<text:s/>fund.</text:span></text:p>
      <text:p text:style-name="P359"/>
      <text:p text:style-name="P360"><text:span text:style-name="T360_1">Output<text:s/>Indicator<text:s/>2.2:<text:s/></text:span></text:p>
      <text:p text:style-name="P361"><text:span text:style-name="T361_1">The<text:s/>results<text:s/>for<text:s/>Output<text:s/>Indicator<text:s/>2.2,<text:s/>on<text:s/>EMCAF<text:s/>reporting<text:s/>disaggregated<text:s/>data<text:s/>on<text:s/>disability<text:s/>indicators,<text:s/>is<text:s/>lower<text:s/>than<text:s/>the<text:s/>initial<text:s/>milestone<text:s/>of<text:s/>5<text:s/>and<text:s/>has<text:s/>significantly<text:s/>not<text:s/>met<text:s/>expectations.<text:s/></text:span></text:p>
      <text:p text:style-name="P362"/>
      <text:p text:style-name="P363"><text:span text:style-name="T363_1">During<text:s/></text:span><text:span text:style-name="T363_2">development<text:s/>of<text:s/></text:span><text:span text:style-name="T363_3">the<text:s/>Business<text:s/>Case,<text:s/>it<text:s/>was<text:s/></text:span><text:span text:style-name="T363_4">identified<text:s/></text:span><text:span text:style-name="T363_5">that<text:s/>FCDO<text:s/>would<text:s/></text:span><text:span text:style-name="T363_6">need<text:s/>to<text:s/></text:span><text:span text:style-name="T363_7">explore<text:s/>with<text:s/>the<text:s/>Fund<text:s/>Managers<text:s/>whether<text:s/>disaggregated<text:s/>disability<text:s/>data<text:s/>c</text:span><text:span text:style-name="T363_8">ould</text:span><text:span text:style-name="T363_9"><text:s/>be<text:s/>provided.<text:s/>The<text:s/>Fund<text:s/>Managers<text:s/>have<text:s/>been<text:s/>receptive</text:span><text:span text:style-name="T363_10">,</text:span><text:span text:style-name="T363_11"><text:s/></text:span><text:span text:style-name="T363_12">but</text:span><text:span text:style-name="T363_13"><text:s/>this<text:s/>is<text:s/></text:span><text:span text:style-name="T363_14">challeng</text:span><text:span text:style-name="T363_15">ing</text:span><text:span text:style-name="T363_16"><text:s/></text:span><text:span text:style-name="T363_17">due<text:s/>to<text:s/>the<text:s/></text:span><text:span text:style-name="T363_18">timing<text:s/>of<text:s/>FCDO’s<text:s/>investment</text:span><text:span text:style-name="T363_19"><text:s/>and<text:s/>governance<text:s/>structure<text:s/>of<text:s/>the<text:s/>fund</text:span><text:span text:style-name="T363_20">.<text:s/>Firstly,<text:s/></text:span><text:span text:style-name="T363_21">FCDO<text:s/>joined<text:s/>EMCAF<text:s/></text:span><text:span text:style-name="T363_22">after</text:span><text:span text:style-name="T363_23"><text:s/>its<text:s/>inception.<text:s/>Legal<text:s/>agreements<text:s/>and<text:s/>E&amp;S<text:s/>policies<text:s/>had<text:s/>already<text:s/>been<text:s/>established<text:s/>with<text:s/>downstream<text:s/>funds/projects</text:span><text:span text:style-name="T363_24"><text:s/>that<text:s/>were<text:s/>in</text:span><text:span text:style-name="T363_25"><text:s/>train</text:span><text:span text:style-name="T363_26">,<text:s/></text:span><text:span text:style-name="T363_27">including<text:s/>monitoring<text:s/>and<text:s/>reporting<text:s/>requirements</text:span><text:span text:style-name="T363_28">,<text:s/>which<text:s/>posed<text:s/>some<text:s/>challenges<text:s/>when<text:s/>negotiating<text:s/>certain<text:s/>monitoring<text:s/>and<text:s/></text:span><text:span text:style-name="T363_29">definition<text:s/>requirements</text:span><text:span text:style-name="T363_30">.</text:span><text:span text:style-name="T363_31"><text:s/>Secondly,<text:s/></text:span><text:span text:style-name="T363_32">EMCAF<text:s/>is<text:s/>a<text:s/>fund-of-funds<text:s/>and<text:s/>does<text:s/>not<text:s/>lead<text:s/>the<text:s/>day-to-day<text:s/>management,<text:s/>monitoring</text:span><text:span text:style-name="T363_33"><text:s/>and<text:s/></text:span><text:span text:style-name="T363_34">reporting<text:s/>of<text:s/>the<text:s/>downstream<text:s/>funds</text:span><text:span text:style-name="T363_35"><text:s/>or<text:s/></text:span><text:span text:style-name="T363_36">projects.<text:s/></text:span><text:span text:style-name="T363_37">EMCAF's<text:s/>monitoring<text:s/>of<text:s/>this<text:s/></text:span><text:span text:style-name="T363_38">disability<text:s/></text:span><text:span text:style-name="T363_39">data<text:s/>is<text:s/>reliant<text:s/>on<text:s/>downstream<text:s/>funds/projects<text:s/>hav</text:span><text:span text:style-name="T363_40">ing<text:s/></text:span><text:span text:style-name="T363_41">the<text:s/>ability<text:s/>to<text:s/>report<text:s/>it</text:span><text:span text:style-name="T363_42">,<text:s/>a</text:span><text:span text:style-name="T363_43">lthough<text:s/>this<text:s/>is<text:s/>a<text:s/>known<text:s/>challenge<text:s/>and<text:s/>therefore<text:s/>proactively<text:s/>managed<text:s/>and<text:s/>monitored<text:s/>by<text:s/>the<text:s/>Fund<text:s/>Manager</text:span><text:span text:style-name="T363_44">.</text:span><text:span text:style-name="T363_45"><text:s/></text:span><text:span text:style-name="T363_46">T</text:span><text:span text:style-name="T363_47">he<text:s/>Fund<text:s/>Managers<text:s/>have<text:s/></text:span><text:span text:style-name="T363_48">formally<text:s/>requested</text:span><text:span text:style-name="T363_49"><text:s/></text:span><text:span text:style-name="T363_50">this<text:s/>d</text:span><text:span text:style-name="T363_51">ata</text:span><text:span text:style-name="T363_52"><text:s/>from<text:s/>all<text:s/>downstream<text:s/>partners</text:span><text:span text:style-name="T363_53"><text:s/>and<text:s/>is<text:s/>responses<text:s/>are<text:s/>expected<text:s/>in<text:s/>the<text:s/>next<text:s/>reporting<text:s/>cycle.</text:span></text:p>
      <text:p text:style-name="P364"/>
      <text:p text:style-name="P365"><text:span text:style-name="T365_1">Whilst<text:s/>it<text:s/>is<text:s/>expected<text:s/>that<text:s/>these<text:s/>milestones<text:s/>could<text:s/>be<text:s/>met<text:s/>longer-term,<text:s/>the<text:s/>short-term<text:s/>milestones<text:s/>need<text:s/>to<text:s/>be<text:s/>amended</text:span><text:span text:style-name="T365_2"><text:s/>and<text:s/>agreed<text:s/>with<text:s/>the<text:s/>Fund<text:s/>Manager</text:span><text:span text:style-name="T365_3"><text:s/>as<text:s/>they<text:s/>were<text:s/>likely<text:s/>overly<text:s/>optimistic</text:span><text:span text:style-name="T365_4">,<text:s/></text:span><text:span text:style-name="T365_5">rather<text:s/>than<text:s/>a<text:s/>reflection<text:s/>of<text:s/>poor<text:s/>programme<text:s/>performance.</text:span></text:p>
      <text:p text:style-name="P366"/>
      <text:p text:style-name="P367"><text:span text:style-name="T367_1">Describe<text:s/>any<text:s/>changes<text:s/>to<text:s/>this<text:s/>output<text:s/>during<text:s/>the<text:s/>past<text:s/>year,<text:s/>and<text:s/>any<text:s/>planned<text:s/>changes<text:s/></text:span><text:span text:style-name="T367_2">as<text:s/>a<text:s/>result<text:s/>of</text:span><text:span text:style-name="T367_3"><text:s/>this<text:s/>review.<text:s/></text:span></text:p>
      <text:p text:style-name="P368"/>
      <text:p text:style-name="P369"><text:span text:style-name="T369_1">Whilst<text:s/>this<text:s/>output<text:s/>has<text:s/>met<text:s/>expectations,<text:s/>we<text:s/>will<text:s/>continue<text:s/>to<text:s/>monitor<text:s/>and<text:s/>assess<text:s/></text:span><text:span text:style-name="T369_2">whether<text:s/>the<text:s/>milestones<text:s/>should<text:s/>be<text:s/>amended</text:span><text:span text:style-name="T369_3"><text:s/>in<text:s/>the<text:s/>next<text:s/></text:span><text:span text:style-name="T369_4">Logframe</text:span><text:span text:style-name="T369_5"><text:s/></text:span><text:span text:style-name="T369_6">review<text:s/>(August<text:s/>2025)</text:span><text:span text:style-name="T369_7">.<text:s/></text:span></text:p>
      <text:p text:style-name="P370"/>
      <text:p text:style-name="P371"><text:span text:style-name="T371_1">We<text:s/>do<text:s/>not<text:s/>plan<text:s/>to<text:s/>change<text:s/>Output<text:s/>Indicator<text:s/>2.1<text:s/>on<text:s/>the<text:s/>‘</text:span><text:span text:style-name="T371_2">Number<text:s/>of<text:s/>Portfolio<text:s/>Funds<text:s/>and<text:s/>Portfolio<text:s/>Companies<text:s/>who<text:s/>comply<text:s/>with<text:s/>the<text:s/>2XChallenge<text:s/>Criteria’.</text:span><text:span text:style-name="T371_3"><text:s/></text:span><text:span text:style-name="T371_4">We<text:s/>expect<text:s/>to</text:span><text:span text:style-name="T371_5"><text:s/>adapt<text:s/>the<text:s/>Output<text:s/>Indicator<text:s/>2.2<text:s/>on<text:s/>the<text:s/>‘</text:span><text:span text:style-name="T371_6">Number<text:s/>of<text:s/>Portfolio<text:s/>Funds<text:s/>and<text:s/>Portfolio<text:s/>Companies<text:s/>who<text:s/>report<text:s/>to<text:s/>EMCAF<text:s/>disaggregated<text:s/>data<text:s/>on<text:s/>disability<text:s/>indicators</text:span><text:span text:style-name="T371_7">’<text:s/>to<text:s/>agree<text:s/>feasible<text:s/>milestones<text:s/>for<text:s/>EMCAF’s<text:s/>downstream<text:s/>funds/projects<text:s/>to<text:s/>report<text:s/>this<text:s/>new<text:s/>information.<text:s/></text:span><text:span text:style-name="T371_8">We<text:s/>will<text:s/>discuss<text:s/>this<text:s/>with<text:s/>the<text:s/>Fund<text:s/>Manager</text:span><text:span text:style-name="T371_9"><text:s/>and<text:s/>confirm<text:s/>an<text:s/>updated<text:s/>Output<text:s/>Indicator<text:s/>in<text:s/>August<text:s/>2025.</text:span></text:p>
      <text:p text:style-name="P372"/>
      <text:p text:style-name="P373"/>
      <text:h text:style-name="P374" text:outline-level="2"><text:span text:style-name="T374_1">D:<text:s/>VALUE<text:s/>FOR<text:s/>MONEY<text:s/></text:span></text:h>
      <text:p text:style-name="P375"/>
      <text:p text:style-name="P376"><text:span text:style-name="T376_1">Value<text:s/>for<text:s/>money<text:s/>(</text:span><text:span text:style-name="T376_2">VfM</text:span><text:span text:style-name="T376_3">)<text:s/>is<text:s/>assessed<text:s/>by<text:s/>HMG<text:s/>using<text:s/>the<text:s/>five<text:s/>Es<text:s/>framework,<text:s/>considering<text:s/>Economy,<text:s/>Efficiency,<text:s/>Effectiveness,<text:s/>which<text:s/>includes<text:s/>cost-effectiveness,<text:s/>and<text:s/>Equity:</text:span></text:p>
      <text:list text:style-name="LS18" xml:id="list41">
        <text:list-item>
          <text:p text:style-name="P377"><text:span text:style-name="T377_1">Economy<text:s/>-<text:s/>Are<text:s/>we<text:s/>(or<text:s/>our<text:s/>agents)<text:s/>buying<text:s/>inputs<text:s/>of<text:s/>the<text:s/>appropriate<text:s/>quality<text:s/>at<text:s/>the<text:s/>right<text:s/>price? </text:span></text:p>
        </text:list-item>
        <text:list-item>
          <text:p text:style-name="P378"><text:span text:style-name="T378_1">Efficiency<text:s/>-<text:s/>How<text:s/>well<text:s/>are<text:s/>we<text:s/>(or<text:s/>our<text:s/>agents)<text:s/>converting<text:s/>inputs<text:s/>into<text:s/>outputs?  </text:span></text:p>
        </text:list-item>
        <text:list-item>
          <text:p text:style-name="P379"><text:span text:style-name="T379_1">Effectiveness<text:s/>-<text:s/>How<text:s/>well<text:s/>are<text:s/>the<text:s/>outputs<text:s/>produced<text:s/>by<text:s/>an<text:s/>intervention<text:s/>having<text:s/>the<text:s/>intended<text:s/>effect?  </text:span></text:p>
        </text:list-item>
        <text:list-item>
          <text:p text:style-name="P380"><text:span text:style-name="T380_1">Cost-effectiveness<text:s/>–<text:s/>How<text:s/>is<text:s/>the<text:s/>programme<text:s/>performing<text:s/>considering<text:s/>its<text:s/>relative<text:s/>costs<text:s/>and<text:s/>benefits?</text:span></text:p>
        </text:list-item>
        <text:list-item>
          <text:p text:style-name="P381"><text:span text:style-name="T381_1">Equity<text:s/>–<text:s/>Who<text:s/>is<text:s/>benefiting,<text:s/>are<text:s/>we<text:s/>reaching<text:s/>targeted<text:s/>groups?</text:span></text:p>
        </text:list-item>
      </text:list>
      <text:p text:style-name="P382"><text:span text:style-name="T382_1">For<text:s/>this<text:s/>first<text:s/>Annual<text:s/>Review,<text:s/>this<text:s/></text:span><text:span text:style-name="T382_2">VfM</text:span><text:span text:style-name="T382_3"><text:s/>assessment<text:s/>will<text:s/>primarily<text:s/>focus<text:s/>on;<text:s/>economy,<text:s/>efficiency<text:s/>and<text:s/>effectiveness.<text:s/>This<text:s/>is<text:s/>due<text:s/>to<text:s/>the<text:s/>programme<text:s/>being<text:s/>in<text:s/>its<text:s/>early<text:s/>stages<text:s/>a</text:span><text:span text:style-name="T382_4">nd<text:s/>without<text:s/>evidence<text:s/>to<text:s/>assess<text:s/>cost<text:s/>effectiveness<text:s/>yet</text:span><text:span text:style-name="T382_5">,<text:s/>similarly<text:s/>equity<text:s/>can<text:s/>only<text:s/>be<text:s/>treated<text:s/>briefly<text:s/>at<text:s/>this<text:s/>stage</text:span></text:p>
      <text:p text:style-name="P383"/>
      <text:p text:style-name="P384"><text:span text:style-name="T384_1">Key<text:s/>cost<text:s/>drivers<text:s/>and<text:s/>performance<text:s/></text:span></text:p>
      <text:p text:style-name="P385"/>
      <text:p text:style-name="P386"><text:span text:style-name="T386_1">Key<text:s/>cost<text:s/>drivers<text:s/>have<text:s/>aligned<text:s/>with<text:s/>what<text:s/>was<text:s/>outlined<text:s/>in<text:s/>the<text:s/>business<text:s/>case.<text:s/>This<text:s/>has<text:s/>included</text:span><text:span text:style-name="T386_2">:</text:span></text:p>
      <text:list text:style-name="LS19" xml:id="list46">
        <text:list-item>
          <text:p text:style-name="P387"><text:span text:style-name="T387_1">Of</text:span><text:span text:style-name="T387_2"><text:s/>the<text:s/>total</text:span><text:span text:style-name="T387_3"><text:s/></text:span><text:span text:style-name="T387_4">EUR<text:s/>10m</text:span><text:span text:style-name="T387_5"><text:s/></text:span><text:span text:style-name="T387_6">commitment,<text:s/>FCDO<text:s/>has<text:s/>currently<text:s/></text:span><text:span text:style-name="T387_7">invested<text:s/></text:span><text:span text:style-name="T387_8">into<text:s/>the<text:s/>fund</text:span><text:span text:style-name="T387_9">:</text:span></text:p>
          <text:list>
            <text:list-item>
              <text:p text:style-name="P388"><text:span text:style-name="T388_1">March<text:s/>2024:<text:s/>The<text:s/>first<text:s/>payment<text:s/>of<text:s/>EUR<text:s/>1,000,000<text:s/>(approx.<text:s/>855,622.29<text:s/>GBP).</text:span></text:p>
            </text:list-item>
            <text:list-item>
              <text:p text:style-name="P389"><text:span text:style-name="T389_1">April<text:s/>2024:<text:s/>The<text:s/>second<text:s/>payment<text:s/>of<text:s/>EUR<text:s/>1,800,000<text:s/>(approx.</text:span><text:span text:style-name="T389_2"><text:s/>1,543,414.98<text:s/>GBP).</text:span></text:p>
            </text:list-item>
          </text:list>
        </text:list-item>
        <text:list-item>
          <text:p text:style-name="P390"><text:span text:style-name="T390_1">A</text:span><text:span text:style-name="T390_2"><text:s/></text:span><text:span text:style-name="T390_3">standalone</text:span><text:span text:style-name="T390_4"><text:s/>administration<text:s/>cost</text:span><text:span text:style-name="T390_5"><text:s/>of<text:s/>£24</text:span><text:span text:style-name="T390_6">,000</text:span><text:span text:style-name="T390_7"><text:s/>(£28,800<text:s/></text:span><text:span text:style-name="T390_8">inc</text:span><text:span text:style-name="T390_9"><text:s/>VAT)</text:span><text:span text:style-name="T390_10"><text:s/></text:span><text:span text:style-name="T390_11">for<text:s/>an<text:s/>external<text:s/>legal<text:s/>agency<text:s/>(Dentons)<text:s/>to<text:s/>negotiate<text:s/>and<text:s/>draft<text:s/>the<text:s/>legal<text:s/>agreements<text:s/>required<text:s/>for<text:s/>FCDO<text:s/>to<text:s/>join<text:s/>the<text:s/>fund.<text:s/></text:span><text:span text:style-name="T390_12">Following<text:s/>agreement<text:s/></text:span><text:span text:style-name="T390_13">with</text:span><text:span text:style-name="T390_14"><text:s/>the<text:s/>Finance<text:s/>Business<text:s/>Partner,<text:s/>this<text:s/></text:span><text:span text:style-name="T390_15">was<text:s/>taken<text:s/>from<text:s/>the<text:s/>EMCAF<text:s/>programme<text:s/>budget</text:span><text:span text:style-name="T390_16">,<text:s/>rather<text:s/>than<text:s/>the<text:s/></text:span><text:span text:style-name="T390_17">Private<text:s/>Sector<text:s/>and<text:s/>Capital<text:s/>Markets<text:s/>Department’s<text:s/>administration<text:s/>budgets<text:s/>as<text:s/>previously<text:s/>planned<text:s/>in<text:s/>the<text:s/></text:span><text:span text:style-name="T390_18">B</text:span><text:span text:style-name="T390_19">usiness<text:s/></text:span><text:span text:style-name="T390_20">C</text:span><text:span text:style-name="T390_21">ase.</text:span></text:p>
        </text:list-item>
      </text:list>
      <text:p text:style-name="P391"><text:span text:style-name="T391_1">Of<text:s/>the<text:s/>£9m<text:s/>(in<text:s/>EUR<text:s/>equivalent)<text:s/>total<text:s/>commitment,<text:s/>£</text:span><text:span text:style-name="T391_2">0.2m</text:span><text:span text:style-name="T391_3"><text:s/>will<text:s/>be<text:s/>spent<text:s/>towards<text:s/>monitoring,<text:s/>evaluation<text:s/>and<text:s/>learning<text:s/>(MEL)<text:s/>activities,<text:s/>which<text:s/>will<text:s/>be<text:s/>agreed<text:s/>with<text:s/>AGI<text:s/>in<text:s/>slower<text:s/>time.</text:span></text:p>
      <text:p text:style-name="P392"/>
      <text:p text:style-name="P393"><text:span text:style-name="T393_1">A<text:s/>fund-of-funds<text:s/>structure<text:s/>requires<text:s/>an<text:s/>additional<text:s/>tier<text:s/>of<text:s/>management<text:s/>fees,<text:s/>drawn<text:s/>from<text:s/>fund<text:s/>capital<text:s/>and<text:s/>returns<text:s/>on<text:s/>investment.</text:span><text:span text:style-name="T393_2"><text:s/>For<text:s/>EMCAF,<text:s/>one<text:s/>is<text:s/>at<text:s/>Fund<text:s/>Manager<text:s/>level,<text:s/>paid<text:s/>to<text:s/>AGI<text:s/>and<text:s/>EIB,<text:s/>and<text:s/>then<text:s/>through<text:s/>downstream<text:s/>funds.<text:s/>Following<text:s/>an<text:s/>assessment<text:s/>during<text:s/>the<text:s/>Business<text:s/>Case<text:s/>stage,<text:s/>it<text:s/>was<text:s/>found<text:s/>that<text:s/>other<text:s/>fund-of-fund<text:s/>structures<text:s/>have<text:s/>similar<text:s/>or<text:s/></text:span><text:span text:style-name="T393_3">frequently<text:s/>higher<text:s/>fees.<text:s/>This<text:s/>suggests<text:s/>that<text:s/>EMCAF<text:s/>represents<text:s/>good<text:s/>value<text:s/>for<text:s/>money.</text:span></text:p>
      <text:p text:style-name="P394"/>
      <text:p text:style-name="P395"><text:span text:style-name="T395_1">VfM</text:span><text:span text:style-name="T395_2"><text:s/>performance<text:s/>compared<text:s/>to<text:s/>the<text:s/>original<text:s/></text:span><text:span text:style-name="T395_3">VfM</text:span><text:span text:style-name="T395_4"><text:s/>proposition<text:s/>in<text:s/>the<text:s/>business<text:s/>case<text:s/></text:span></text:p>
      <text:p text:style-name="P396"/>
      <text:p text:style-name="P397"><text:span text:style-name="T397_1">The<text:s/>original<text:s/></text:span><text:span text:style-name="T397_2">VfM</text:span><text:span text:style-name="T397_3"><text:s/>proposition<text:s/>in<text:s/>the<text:s/></text:span><text:span text:style-name="T397_4">B</text:span><text:span text:style-name="T397_5">usiness<text:s/></text:span><text:span text:style-name="T397_6">C</text:span><text:span text:style-name="T397_7">ase<text:s/></text:span><text:span text:style-name="T397_8">was<text:s/>based<text:s/>on<text:s/>the<text:s/></text:span><text:span text:style-name="T397_9">programme</text:span><text:span text:style-name="T397_10">’</text:span><text:span text:style-name="T397_11">s</text:span><text:span text:style-name="T397_12"><text:s/>ability<text:s/>to<text:s/></text:span><text:span text:style-name="T397_13">attribute<text:s/>results<text:s/>across<text:s/>ICF<text:s/>KPIs.<text:s/>Moreover,<text:s/></text:span><text:span text:style-name="T397_14">there<text:s/>was<text:s/></text:span><text:span text:style-name="T397_15">an<text:s/>expectation<text:s/>that<text:s/>EMCAF<text:s/></text:span><text:span text:style-name="T397_16">would<text:s/></text:span><text:span text:style-name="T397_17">contribute<text:s/>towards<text:s/>quantitative<text:s/>results<text:s/>and<text:s/>non-quantitative<text:s/>results<text:s/>such<text:s/>as<text:s/>building<text:s/>a<text:s/>pipeline<text:s/>of<text:s/>A&amp;R<text:s/>investments,<text:s/>and<text:s/>market<text:s/>building<text:s/>activities<text:s/>such<text:s/>as<text:s/>support<text:s/>through<text:s/>investment<text:s/>and<text:s/>expertise<text:s/>of<text:s/>new<text:s/>fund<text:s/>managers,<text:s/>business<text:s/>models<text:s/>and<text:s/>financial<text:s/>instruments.<text:s text:c="2"/></text:span></text:p>
      <text:p text:style-name="P398"/>
      <text:p text:style-name="P399"><text:span text:style-name="T399_1">With<text:s/>regards<text:s/>to<text:s/>the<text:s/></text:span><text:span text:style-name="T399_2">Five<text:s/></text:span><text:span text:style-name="T399_3">Es</text:span><text:span text:style-name="T399_4"><text:s/>framework</text:span><text:span text:style-name="T399_5">,<text:s/></text:span><text:span text:style-name="T399_6">the<text:s/></text:span><text:span text:style-name="T399_7">B</text:span><text:span text:style-name="T399_8">usiness<text:s/></text:span><text:span text:style-name="T399_9">C</text:span><text:span text:style-name="T399_10">ase<text:s/>outlined<text:s/>that<text:s/>the<text:s/>investment<text:s/>will<text:s/>be<text:s/>assessed<text:s/>using<text:s/>th</text:span><text:span text:style-name="T399_11">is</text:span><text:span text:style-name="T399_12"><text:s/>approach</text:span><text:span text:style-name="T399_13">.<text:s/>T</text:span><text:span text:style-name="T399_14">he<text:s/>assessment<text:s/>below<text:s/>indicates<text:s/>good<text:s/></text:span><text:span text:style-name="T399_15">VfM</text:span><text:span text:style-name="T399_16"><text:s/>performance,<text:s/>although<text:s/>the<text:s/>programme<text:s/>is<text:s/>not<text:s/>yet<text:s/></text:span><text:span text:style-name="T399_17">in<text:s/>a<text:s/>position</text:span><text:span text:style-name="T399_18"><text:s/>to<text:s/>fully<text:s/>evaluate<text:s/></text:span><text:span text:style-name="T399_19">effectiveness<text:s/></text:span><text:span text:style-name="T399_20">or<text:s/>c</text:span><text:span text:style-name="T399_21">ost<text:s/>effectiveness</text:span><text:span text:style-name="T399_22">.<text:s text:c="2"/></text:span></text:p>
      <text:p text:style-name="P400"/>
      <text:list text:style-name="LS3" xml:id="list50">
        <text:list-item>
          <text:p text:style-name="P401"><text:span text:style-name="T401_1">Economy</text:span><text:span text:style-name="T401_2">:</text:span></text:p>
        </text:list-item>
      </text:list>
      <text:p text:style-name="P402"><text:span text:style-name="T402_1">As<text:s/>outlined<text:s/>in<text:s/>the<text:s/>Business<text:s/>Case,<text:s/>a<text:s/>fund-of-funds<text:s/>structure<text:s/>necessitates<text:s/>an<text:s/>additional<text:s/>tier<text:s/>of<text:s/>management<text:s/>fees,<text:s/>drawn<text:s/>from<text:s/>fund<text:s/>capital<text:s/>and<text:s/>returns<text:s/>on<text:s/>investment.<text:s/>One<text:s/>at<text:s/>EMCAF<text:s/>level<text:s/>–<text:s/>paid<text:s/>to<text:s/>AGI<text:s/>and<text:s/>EIB<text:s/>and<text:s/>then<text:s/>through<text:s/>downstream<text:s/>funds.<text:s/>Other<text:s/>fund-of-fund<text:s/>structures<text:s/>have<text:s/>similar<text:s/>or<text:s/>often<text:s/>higher<text:s/>fees</text:span><text:span text:style-name="T402_2">,<text:s/>suggesting<text:s/>that<text:s/>despite<text:s/>its<text:s/>layered<text:s/>structure,<text:s/>EMCAF<text:s/>represents<text:s/>good<text:s/>value<text:s/>for<text:s/>money</text:span><text:span text:style-name="T402_3">.<text:s/></text:span><text:span text:style-name="T402_4">Costs<text:s/>have<text:s/>matched<text:s/>earlier<text:s/>understanding<text:s/>in<text:s/>the<text:s/></text:span><text:span text:style-name="T402_5">B</text:span><text:span text:style-name="T402_6">usiness<text:s/></text:span><text:span text:style-name="T402_7">C</text:span><text:span text:style-name="T402_8">ase.</text:span></text:p>
      <text:p text:style-name="P403"/>
      <text:p text:style-name="P404"><text:span text:style-name="T404_1">There<text:s/>were<text:s/>several<text:s/>options<text:s/>to<text:s/>disburse<text:s/>funds<text:s/>from<text:s/>FCDO<text:s/>to<text:s/>EMCAF<text:s/>with<text:s/>an<text:s/>aim<text:s/>to<text:s/>reduce<text:s/>administrative<text:s/>costs.<text:s/>Advantages<text:s/>and<text:s/>disadvantages<text:s/>to<text:s/>each<text:s/>were<text:s/>assessed<text:s/>and<text:s/>it<text:s/>was<text:s/>decided<text:s/>that<text:s/>regular<text:s/>funding<text:s/>paid<text:s/>in<text:s/>advance<text:s/>via<text:s/>an<text:s/>Advance<text:s/>Special<text:s/>Payment<text:s/>(ASA),<text:s/>disbursed<text:s/>throughout<text:s/>the<text:s/>capital<text:s/>draw<text:s/>down<text:s/>period,<text:s/>based<text:s/>on<text:s/>short-term,<text:s/>future<text:s/>capital<text:s/>needs,<text:s/>would<text:s/>be<text:s/>most<text:s/>suitable.<text:s/>This<text:s/>was<text:s/></text:span><text:span text:style-name="T404_2">also<text:s/>the<text:s/>recommended<text:s/>disbursement<text:s/>option<text:s/>in<text:s/>the<text:s/>Business<text:s/>Case.<text:s/>This<text:s/>approach<text:s/>has<text:s/>been<text:s/>used<text:s/>for<text:s/>the<text:s/></text:span><text:span text:style-name="T404_3">two<text:s/>payments<text:s/>made<text:s/>into<text:s/>the<text:s/>programme<text:s/>to-date,<text:s/>a<text:s/>total<text:s/>of<text:s/>£2,399,037.27</text:span><text:span text:style-name="T404_4">.</text:span></text:p>
      <text:p text:style-name="P405"/>
      <text:list text:style-name="LS3" xml:id="list51" text:continue-list="list50">
        <text:list-item>
          <text:p text:style-name="P406"><text:span text:style-name="T406_1">Efficiency</text:span></text:p>
        </text:list-item>
      </text:list>
      <text:p text:style-name="P407"/>
      <text:p text:style-name="P408"><text:span text:style-name="T408_1">The</text:span><text:span text:style-name="T408_2"><text:s/>two-tiered<text:s/>funding<text:s/>structure<text:s/></text:span><text:span text:style-name="T408_3">has,<text:s/>so<text:s/>far,<text:s/>been<text:s/>proven<text:s/>to<text:s/>have<text:s/></text:span><text:span text:style-name="T408_4">VfM</text:span><text:span text:style-name="T408_5">.<text:s/>This<text:s/>is<text:s/>based<text:s/></text:span><text:span text:style-name="T408_6">on<text:s/>the<text:s/>financial<text:s/>and<text:s/>market<text:s/>expertise<text:s/>of<text:s/>AGI<text:s/>to<text:s/>execute<text:s/>commercial<text:s/>investments<text:s/>and<text:s/>EIB<text:s/>to<text:s/>originate<text:s/>high<text:s/>quality<text:s/>climate<text:s/>and<text:s/>adaptation<text:s/>funds<text:s/>in<text:s/>EMDEs.</text:span><text:span text:style-name="T408_7"><text:s/>Whilst<text:s/>FCDO<text:s/>has<text:s/>influencing<text:s/>power<text:s/>through<text:s/>the<text:s/></text:span><text:span text:style-name="T408_8">Investor<text:s/>Advisory<text:s/>Committee<text:s/>(IAC)</text:span><text:span text:style-name="T408_9"><text:s/>and<text:s/>oversees<text:s/>EMCAF</text:span><text:span text:style-name="T408_10">,<text:s/></text:span><text:span text:style-name="T408_11">FCDO<text:s/>is<text:s/>not<text:s/>responsible<text:s/>for<text:s/></text:span><text:span text:style-name="T408_12">a)<text:s/>manag</text:span><text:span text:style-name="T408_13">ing</text:span><text:span text:style-name="T408_14"><text:s/>the<text:s/>fund<text:s/>operations,<text:s/>or<text:s/>b)</text:span><text:span text:style-name="T408_15"><text:s/>identifying<text:s/>downstream<text:s/>funds<text:s/>to<text:s/>invest<text:s/>in.<text:s/>As<text:s/>a<text:s/>result,<text:s/></text:span><text:span text:style-name="T408_16">the<text:s/>day-to-day<text:s/>management<text:s/>of<text:s/>the<text:s/>fund<text:s/>is<text:s/>highly<text:s/>efficient</text:span><text:span text:style-name="T408_17"><text:s/>with<text:s/>limited<text:s/>burden<text:s/>on<text:s/>FCDO</text:span><text:span text:style-name="T408_18">.</text:span></text:p>
      <text:p text:style-name="P409"/>
      <text:p text:style-name="P410"><text:span text:style-name="T410_1">T</text:span><text:span text:style-name="T410_2">he<text:s/></text:span><text:span text:style-name="T410_3">standalone<text:s/></text:span><text:span text:style-name="T410_4">administrative</text:span><text:span text:style-name="T410_5"><text:s/>cost<text:s/>of<text:s/>£24,000</text:span><text:span text:style-name="T410_6"><text:s/>(exc</text:span><text:span text:style-name="T410_7">luding</text:span><text:span text:style-name="T410_8"><text:s/>VAT)</text:span><text:span text:style-name="T410_9"><text:s/>for<text:s/>Dentons,<text:s/>an<text:s/>external<text:s/>legal<text:s/>agency,<text:s/>was<text:s/>necessary<text:s/>to<text:s/>negotiate<text:s/>and<text:s/>draft<text:s/>the<text:s/>legal<text:s/>agreements.<text:s/></text:span><text:span text:style-name="T410_10">As<text:s/>this<text:s/>was,<text:s/>for<text:s/>FCDO,<text:s/>a<text:s/>unique<text:s/></text:span><text:span text:style-name="T410_11">programme,<text:s/>external</text:span><text:span text:style-name="T410_12"><text:s/>expertise<text:s/>was<text:s/>required<text:s/>to<text:s/>ensure<text:s/>the<text:s/>success<text:s/>of<text:s/>FCDO’s<text:s/>investment</text:span><text:span text:style-name="T410_13"><text:s/>and<text:s/></text:span><text:span text:style-name="T410_14">VfM</text:span><text:span text:style-name="T410_15">.<text:s/></text:span><text:span text:style-name="T410_16">This<text:s/>was<text:s/>a<text:s/>predicted<text:s/>cost<text:s/>within<text:s/>the<text:s/></text:span><text:span text:style-name="T410_17">Business<text:s/>Case</text:span><text:span text:style-name="T410_18"><text:s/>and<text:s/>supported<text:s/>by<text:s/>FCDO’s<text:s/>own<text:s/>legal<text:s/>teams,<text:s/></text:span><text:span text:style-name="T410_19">due<text:s/>to<text:s/>the<text:s/>expertise<text:s/>required.</text:span></text:p>
      <text:p text:style-name="P411"/>
      <text:list text:style-name="LS3" xml:id="list52" text:continue-list="list50">
        <text:list-item>
          <text:p text:style-name="P412"><text:span text:style-name="T412_1">Effectiveness</text:span></text:p>
        </text:list-item>
      </text:list>
      <text:p text:style-name="P413"><text:span text:style-name="T413_1">FCDO’s<text:s/>concessional<text:s/>investment<text:s/>has<text:s/>benefitted<text:s/>from<text:s/>economies<text:s/>of<text:s/>scale<text:s/>via<text:s/>two<text:s/>functions:<text:s/>one,<text:s/>unlocking<text:s/>senior<text:s/>finance<text:s/>at<text:s/>a<text:s/>1:2<text:s/>ratio,<text:s/>unlocking<text:s/>£18m<text:s/>for<text:s/></text:span><text:span text:style-name="T413_2">the<text:s/></text:span><text:span text:style-name="T413_3"><text:s/>EUR</text:span><text:span text:style-name="T413_4"><text:s/>10m</text:span><text:span text:style-name="T413_5"><text:s/>investment;<text:s/>two,<text:s/>participating<text:s/>across<text:s/>multiple<text:s/>funds<text:s/>at<text:s/>larger<text:s/>ticket<text:s/>sizes<text:s/>increases<text:s/>the<text:s/>likelihood<text:s/>of<text:s/>market<text:s/>creation.<text:s/>As<text:s/>an<text:s/>investment,<text:s/>whilst<text:s/>FCDO<text:s/>funds<text:s/>are<text:s/>at<text:s/>risk,<text:s/>reflows<text:s/>will<text:s/>be<text:s/>anticipated.<text:s/>This<text:s/>allows<text:s/>FCDO<text:s/>to<text:s/>recycle<text:s/>funds<text:s/>and<text:s/>use<text:s/>to<text:s/>further<text:s/>finance<text:s/>climate<text:s/>and<text:s/>development<text:s/>needs.<text:s/></text:span></text:p>
      <text:p text:style-name="P414"/>
      <text:p text:style-name="P415"><text:span text:style-name="T415_1">A<text:s/>core<text:s/>objective<text:s/>for<text:s/>this<text:s/></text:span><text:span text:style-name="T415_2">programme<text:s/>is<text:s/>to<text:s/>increase<text:s/>private<text:s/>investment<text:s/>in<text:s/>climate<text:s/>adaptation<text:s/>and<text:s/>resilience<text:s/>(A&amp;R)<text:s/>in<text:s/></text:span><text:span text:style-name="T415_3">EMDEs</text:span><text:span text:style-name="T415_4">,</text:span><text:span text:style-name="T415_5"><text:s/>therefore,<text:s/>the<text:s/></text:span><text:span text:style-name="T415_6">effectiveness<text:s/>of<text:s/>the<text:s/>programme<text:s/>is<text:s/>largely<text:s/>focused<text:s/>on<text:s/>securing<text:s/>high<text:s/>impact<text:s/>outcomes<text:s/>f</text:span><text:span text:style-name="T415_7">or<text:s/>mobilising<text:s/>private<text:s/>finance<text:s/>in<text:s/>climate<text:s/>A&amp;R</text:span><text:span text:style-name="T415_8">.<text:s/></text:span></text:p>
      <text:p text:style-name="P416"/>
      <text:p text:style-name="P417"><text:span text:style-name="T417_1">Through<text:s/>the<text:s/></text:span><text:span text:style-name="T417_2">Log</text:span><text:span text:style-name="T417_3">f</text:span><text:span text:style-name="T417_4">rame</text:span><text:span text:style-name="T417_5">,<text:s/>FCDO<text:s/>have<text:s/>agreed<text:s/>various<text:s/>KPIs<text:s/></text:span><text:span text:style-name="T417_6">with</text:span><text:span text:style-name="T417_7"><text:s/></text:span><text:span text:style-name="T417_8">AGI<text:s/>to<text:s/></text:span><text:span text:style-name="T417_9">deliver</text:span><text:span text:style-name="T417_10"><text:s/>on<text:s/></text:span><text:span text:style-name="T417_11">B</text:span><text:span text:style-name="T417_12">usiness<text:s/></text:span><text:span text:style-name="T417_13">C</text:span><text:span text:style-name="T417_14">ase</text:span><text:span text:style-name="T417_15"><text:s/>objectives</text:span><text:span text:style-name="T417_16">,<text:s/>including</text:span><text:span text:style-name="T417_17"><text:s/></text:span><text:span text:style-name="T417_18">for</text:span><text:span text:style-name="T417_19"><text:s/>19%<text:s/>of<text:s/>EMCAF<text:s/>investments<text:s/></text:span><text:span text:style-name="T417_20">to<text:s/>be<text:s/></text:span><text:span text:style-name="T417_21">in<text:s/>A&amp;R<text:s/>Portfolio<text:s/>Funds</text:span><text:span text:style-name="T417_22">/</text:span><text:span text:style-name="T417_23">Companies</text:span><text:span text:style-name="T417_24"><text:s/></text:span><text:span text:style-name="T417_25">by<text:s/>the<text:s/>end<text:s/>of<text:s/>the<text:s/>programme<text:s/>lifecycle</text:span><text:span text:style-name="T417_26">.</text:span><text:span text:style-name="T417_27"><text:s/>These<text:s/></text:span><text:span text:style-name="T417_28">KPIs<text:s/></text:span><text:span text:style-name="T417_29">will<text:s/>determine<text:s/>the<text:s/></text:span><text:span text:style-name="T417_30">VfM</text:span><text:span text:style-name="T417_31"><text:s/>effectiveness.<text:s/></text:span><text:span text:style-name="T417_32">Whilst<text:s/>the<text:s/>fund<text:s/>is<text:s/>in<text:s/>too<text:s/>early<text:s/>a<text:s/>stage<text:s/>to<text:s/></text:span><text:span text:style-name="T417_33">properly<text:s/></text:span><text:span text:style-name="T417_34">evaluate<text:s/>the<text:s/>effectiveness,<text:s/></text:span><text:span text:style-name="T417_35">evidence<text:s/>from<text:s/>the<text:s/>‘</text:span><text:span text:style-name="T417_36">detailed<text:s/>output<text:s/>reporting’</text:span><text:span text:style-name="T417_37"><text:s/>indicates<text:s/>that<text:s/>KPIs<text:s/>currently<text:s/>meet<text:s/>expe</text:span><text:span text:style-name="T417_38">ctations.</text:span></text:p>
      <text:p text:style-name="P418"/>
      <text:p text:style-name="P419"><text:span text:style-name="T419_1">Fund<text:s/>size:</text:span><text:span text:style-name="T419_2"><text:s/></text:span><text:span text:style-name="T419_3">The<text:s/>fund</text:span><text:span text:style-name="T419_4">’</text:span><text:span text:style-name="T419_5">s<text:s/>final<text:s/>closing<text:s/>date<text:s/>was<text:s/>initially<text:s/>planned<text:s/>to<text:s/>be<text:s/>December<text:s/>2023.<text:s/>Following<text:s/>discussions<text:s/>with<text:s/>investors,<text:s/>this<text:s/>was<text:s/>extended<text:s/>to<text:s/>December<text:s/>2024<text:s/>to<text:s/>allow<text:s/>additional<text:s/>junior<text:s/>investment.<text:s/>As<text:s/>a<text:s/>result,<text:s/>the<text:s/>fund<text:s/>closed<text:s/>at<text:s/>EUR<text:s/>450m,<text:s/>a<text:s/>closing<text:s/>above<text:s/>initial<text:s/>expectation.</text:span><text:span text:style-name="T419_6"><text:s/>This<text:s/>is<text:s/>reassuring<text:s/>for<text:s/>the<text:s/>future<text:s/>success</text:span><text:span text:style-name="T419_7">,<text:s/>and<text:s/>therefore<text:s/>effectiveness,</text:span><text:span text:style-name="T419_8"><text:s/>of<text:s/>the<text:s/>progr</text:span><text:span text:style-name="T419_9">amm</text:span><text:span text:style-name="T419_10">e.</text:span></text:p>
      <text:p text:style-name="P420"/>
      <text:list text:style-name="LS3" xml:id="list53" text:continue-list="list50">
        <text:list-item>
          <text:p text:style-name="P421"><text:span text:style-name="T421_1">C</text:span><text:span text:style-name="T421_2">ost<text:s/>effectiveness</text:span></text:p>
        </text:list-item>
      </text:list>
      <text:p text:style-name="P422"><text:span text:style-name="T422_1">Whilst<text:s/>this<text:s/>cannot<text:s/>be<text:s/>assessed<text:s/>yet,<text:s/>the<text:s/>below<text:s/>has<text:s/>been<text:s/>taken<text:s/>from<text:s/>the<text:s/>programmes<text:s/>Business<text:s/>Case.<text:s/>This<text:s/>demonstrates<text:s/>that<text:s/>we<text:s/></text:span><text:span text:style-name="T422_2">hope</text:span><text:span text:style-name="T422_3"><text:s/>to<text:s/>have<text:s/></text:span><text:span text:style-name="T422_4">a<text:s/></text:span><text:span text:style-name="T422_5">significant</text:span><text:span text:style-name="T422_6"><text:s/></text:span><text:span text:style-name="T422_7">beneficial<text:s/>impact<text:s/></text:span><text:span text:style-name="T422_8">from<text:s/>FCDO’s<text:s/>investment.</text:span></text:p>
      <text:p text:style-name="P423"/>
      <text:list text:style-name="LS4" xml:id="list54">
        <text:list-item>
          <text:p text:style-name="P424"><text:span text:style-name="T424_1">Cost-benefit<text:s/>analysis<text:s/>(CBA)<text:s/>has<text:s/>been<text:s/>conducted<text:s/>using<text:s/>‘carbon’<text:s/>and<text:s/>‘senior<text:s/>finance<text:s/>leveraged’<text:s/>as<text:s/>factors.<text:s/>These<text:s/>calculations<text:s/>are<text:s/>done<text:s/>on<text:s/>a<text:s/>pure<text:s/>attribution<text:s/>basis<text:s/>looking<text:s/>at<text:s/>all<text:s/>funds<text:s/>contributed,<text:s/>and<text:s/>dividing<text:s/>FCDO’s<text:s/>contribution<text:s/>by<text:s/>that,<text:s/>to<text:s/>apply<text:s/>that<text:s/>ratio<text:s/>to<text:s/>the<text:s/>results.<text:s/></text:span></text:p>
        </text:list-item>
        <text:list-item>
          <text:p text:style-name="P425"><text:span text:style-name="T425_1">The<text:s/>Benefit-Cost<text:s/>Ratio<text:s/>(BCR)<text:s/>shows<text:s/>proposed<text:s/>FCDO<text:s/>investment<text:s/>is<text:s/>VFM<text:s/>and<text:s/>provides<text:s/>confidence<text:s/>over<text:s/>alternatives<text:s/>at<text:s/>7.14<text:s/>(not<text:s/>including<text:s/>non-monetised<text:s/>benefits)<text:s/>and<text:s/>an<text:s/>NPV<text:s/>of<text:s/>£65.66m.<text:s/>This<text:s/>reveals<text:s/>that<text:s/>for<text:s/>every<text:s/>£1<text:s/>spent<text:s/>£7.14<text:s/>of<text:s/>benefit<text:s/>to<text:s/>public<text:s/>value<text:s/>are<text:s/>expected<text:s/>to<text:s/>be<text:s/>generated<text:s/>and<text:s/>we<text:s/>forecast<text:s/>an<text:s/>overall<text:s/>gain<text:s/>from<text:s/>this<text:s/>proposal.<text:s/>This<text:s/>ratio<text:s/>is<text:s/>in<text:s/>line<text:s/>with<text:s/>other<text:s/>FCDO<text:s/>programmes,<text:s/>such<text:s/>as<text:s/>the<text:s/>Global<text:s/>Energy<text:s/>Transfer<text:s/>Feed<text:s/></text:span><text:span text:style-name="T425_2">In</text:span><text:span text:style-name="T425_3"><text:s/>Tariffs’<text:s/>(GET<text:s/></text:span><text:span text:style-name="T425_4">FiT</text:span><text:span text:style-name="T425_5">),<text:s/>whose<text:s/>BCR<text:s/>is<text:s/>evaluated,<text:s/>under<text:s/>various<text:s/>scenarios,<text:s/>at<text:s/>2.8<text:s/>-<text:s/>15.4.<text:s/>As<text:s/>such,<text:s/>even<text:s/>if<text:s/>we<text:s/>eliminate<text:s/>the<text:s/>expected<text:s/>financial<text:s/>returns<text:s/>over</text:span><text:span text:style-name="T425_6"><text:s/></text:span><text:span text:style-name="T425_7">time,<text:s/>EMCAF’s<text:s/>BCR<text:s/>of<text:s/>7.14<text:s/>displays<text:s/>the<text:s/>exponential<text:s/>beneficial<text:s/>impact<text:s/>of<text:s/>the<text:s/>fund-of-funds<text:s/>model.<text:s/>Expected<text:s/>financial<text:s/>returns<text:s/>are<text:s/>outlined<text:s/>in<text:s/>the<text:s/>Financial<text:s/>Case.</text:span></text:p>
        </text:list-item>
      </text:list>
      <text:p text:style-name="P426"/>
      <text:list text:style-name="LS3" xml:id="list56" text:continue-list="list50">
        <text:list-item>
          <text:p text:style-name="P427"><text:span text:style-name="T427_1">Equity</text:span></text:p>
        </text:list-item>
      </text:list>
      <text:p text:style-name="P428"><text:span text:style-name="T428_1">EMCAF<text:s/>has<text:s/>adopted<text:s/>EIB’s<text:s/>expertise<text:s/>and<text:s/>processes<text:s/>for<text:s/>environmental<text:s/>and<text:s/>social<text:s/>(E&amp;S).<text:s/>Through<text:s/>a<text:s/>thorough<text:s/></text:span><text:span text:style-name="T428_2">due<text:s/>diligence<text:s/>assessment,<text:s/>our<text:s/>report<text:s/>(March<text:s/>2024)<text:s/>found<text:s/>that<text:s/>EMCAF<text:s/>has</text:span><text:span text:style-name="T428_3"><text:s/>strong<text:s/>commitments<text:s/>for<text:s/>gender<text:s/>equality<text:s/>(e.g.<text:s/>2xchallenge).<text:s/>Through<text:s/>the<text:s/></text:span><text:span text:style-name="T428_4">Logframe</text:span><text:span text:style-name="T428_5"><text:s/></text:span><text:span text:style-name="T428_6">and<text:s/>legal<text:s/>agreements,<text:s/></text:span><text:span text:style-name="T428_7">FCDO<text:s/>has<text:s/>gained<text:s/>further<text:s/>assurances<text:s/>that<text:s/>EMCAF<text:s/>will<text:s/></text:span><text:span text:style-name="T428_8">monitor<text:s/>compliance<text:s/>with<text:s/>the<text:s/>2xChallenge</text:span><text:span text:style-name="T428_9"><text:s/>c</text:span><text:span text:style-name="T428_10">riteria<text:s/>and<text:s/></text:span><text:span text:style-name="T428_11">gather<text:s/></text:span><text:span text:style-name="T428_12">disaggregated<text:s/>data<text:s/>on<text:s/>disability<text:s/>indicators</text:span><text:span text:style-name="T428_13"><text:s/>across<text:s/>Portfolio<text:s/>Funds</text:span><text:span text:style-name="T428_14">.</text:span></text:p>
      <text:p text:style-name="P429"/>
      <text:p text:style-name="P430"><text:span text:style-name="T430_1">Assessment<text:s/>of<text:s/>whether<text:s/>the<text:s/></text:span><text:span text:style-name="T430_2">programme</text:span><text:span text:style-name="T430_3"><text:s/>continues<text:s/>to<text:s/>represent<text:s/>value<text:s/>for<text:s/>money</text:span></text:p>
      <text:p text:style-name="P431"><text:span text:style-name="T431_1">In<text:s/>this<text:s/>Annual<text:s/>Review,<text:s/>there<text:s/>is<text:s/>sufficient<text:s/>evidence<text:s/>to<text:s/>support<text:s/>the<text:s/>continuation<text:s/>of<text:s/>this<text:s/>programme.<text:s/></text:span></text:p>
      <text:p text:style-name="P432"/>
      <text:p text:style-name="P433"><text:span text:style-name="T433_1">Whilst<text:s/>EMCAF<text:s/>is<text:s/>in<text:s/>its<text:s/>early<text:s/>stages,<text:s/>on<text:s/>balance<text:s/>the<text:s/>programmes<text:s/></text:span><text:span text:style-name="T433_2">appears</text:span><text:span text:style-name="T433_3"><text:s/>to<text:s/>be<text:s/>delivering<text:s/>intended<text:s/>impacts<text:s/>and<text:s/>representing<text:s/>good<text:s/>value<text:s/>for<text:s/>money.<text:s/>The<text:s/>f</text:span><text:span text:style-name="T433_4">und<text:s/>closed<text:s/>at<text:s/>EUR<text:s/>450m,<text:s/>a<text:s/>closing<text:s/></text:span><text:span text:style-name="T433_5">above<text:s text:c="2"/>expectations</text:span><text:span text:style-name="T433_6"><text:s/>o</text:span><text:span text:style-name="T433_7">utlined<text:s/>in<text:s/>the<text:s/>Business<text:s/>Case</text:span><text:span text:style-name="T433_8">,<text:s/>and<text:s/>the<text:s/></text:span><text:span text:style-name="T433_9">programm</text:span><text:span text:style-name="T433_10">e<text:s/>is<text:s/></text:span><text:span text:style-name="T433_11">delivering<text:s/>the<text:s/>desired<text:s/>outcome<text:s/>to<text:s/></text:span><text:span text:style-name="T433_12">i</text:span><text:span text:style-name="T433_13">ncreas</text:span><text:span text:style-name="T433_14">e<text:s/></text:span><text:span text:style-name="T433_15">financial<text:s/>flows<text:s/>into<text:s/>adaptation,<text:s/>resilience<text:s/>and<text:s/>nature<text:s/>in<text:s/>EMDEs.</text:span><text:span text:style-name="T433_16"><text:s/>Evidence<text:s/>to<text:s/>support<text:s/>this,<text:s/>and<text:s/>KPI<text:s/>delivery,<text:s/>has<text:s/>been<text:s/>reflected<text:s/>in<text:s/>the<text:s/>‘</text:span><text:span text:style-name="T433_17">Detailed<text:s/>Output<text:s/>Scoring’<text:s/></text:span><text:span text:style-name="T433_18">section<text:s/>above.</text:span></text:p>
      <text:p text:style-name="P434"/>
      <text:p text:style-name="P435"><text:span text:style-name="T435_1">No<text:s/>information<text:s/>has<text:s/>been<text:s/>found<text:s/>to<text:s/></text:span><text:span text:style-name="T435_2">indicate<text:s/>that<text:s/>it<text:s/>should<text:s/>be<text:s/>restructured<text:s/>or<text:s/></text:span><text:span text:style-name="T435_3">closed<text:s/>down</text:span><text:span text:style-name="T435_4">.</text:span></text:p>
      <text:p text:style-name="P436"/>
      <text:p text:style-name="P437"/>
      <text:p text:style-name="P438"/>
      <text:p text:style-name="P439"><text:span text:style-name="T439_1">E:<text:s/>RISK<text:s/></text:span></text:p>
      <text:p text:style-name="P440"/>
      <text:p text:style-name="P441"><text:span text:style-name="T441_1">Overview<text:s/>of<text:s/>risk<text:s/>management</text:span><text:span text:style-name="T441_2"><text:s/></text:span></text:p>
      <text:p text:style-name="P442"/>
      <text:p text:style-name="P443"><text:span text:style-name="T443_1">The<text:s/>programme<text:s/>has<text:s/>a<text:s/>risk<text:s/>rating<text:s/>of<text:s/></text:span><text:span text:style-name="T443_2">“</text:span><text:span text:style-name="T443_3">M</text:span><text:span text:style-name="T443_4">oderate</text:span><text:span text:style-name="T443_5">”</text:span><text:span text:style-name="T443_6"><text:s/>and<text:s/>the<text:s/>programme<text:s/>has<text:s/>been<text:s/>able<text:s/>to<text:s/>deliver<text:s/>within<text:s/>the<text:s/>Department’s<text:s/>risk<text:s/>appetite.</text:span></text:p>
      <text:p text:style-name="P444"><text:span text:style-name="T444_1">T</text:span><text:span text:style-name="T444_2">he<text:s/>Risk<text:s/>Appetite<text:s/>and<text:s/>Risk<text:s/>Register<text:s/></text:span><text:span text:style-name="T444_3">were<text:s/>agreed<text:s/>at<text:s/>an<text:s/>early<text:s/>stage<text:s/>of<text:s/>the<text:s/>programme’s<text:s/>lifecycle<text:s/>and<text:s/>reflect<text:s/></text:span><text:span text:style-name="T444_4">the<text:s/></text:span><text:span text:style-name="T444_5"><text:s/>uncertainty</text:span><text:span text:style-name="T444_6"><text:s/>during<text:s/>this<text:s/>time</text:span><text:span text:style-name="T444_7">.</text:span><text:span text:style-name="T444_8"><text:s/></text:span><text:span text:style-name="T444_9">A</text:span><text:span text:style-name="T444_10">s<text:s/>the<text:s/>Fund<text:s/>develops<text:s/>and<text:s/>the<text:s/>programme<text:s/>matures,<text:s/>the<text:s/>risk<text:s/>register<text:s/>will</text:span><text:span text:style-name="T444_11"><text:s/>be</text:span><text:span text:style-name="T444_12"><text:s/></text:span><text:span text:style-name="T444_13">matured</text:span></text:p>
      <text:p text:style-name="P445"><text:span text:style-name="T445_1">Following<text:s/>this<text:s/>Annual<text:s/>Review,<text:s/>it<text:s/>is<text:s/></text:span><text:span text:style-name="T445_2">expec</text:span><text:span text:style-name="T445_3">ted<text:s/>that<text:s/>some<text:s/>of<text:s/>the<text:s/>risks<text:s/>included<text:s/>in<text:s/>the<text:s/>below<text:s/>Risk<text:s/>Register<text:s/>can<text:s/>be<text:s/>reduced<text:s/>in<text:s/>level.<text:s/>This<text:s/>is<text:s/>primarily<text:s/>due<text:s/>to<text:s/>the<text:s/>Risk<text:s/>Register<text:s/></text:span><text:span text:style-name="T445_4">including<text:s/>risks</text:span><text:span text:style-name="T445_5"><text:s/></text:span><text:span text:style-name="T445_6">related<text:s/>to</text:span><text:span text:style-name="T445_7"><text:s/>EMCAF’s<text:s/>ability<text:s/>to<text:s/>seek<text:s/>investment<text:s/>opportunities</text:span><text:span text:style-name="T445_8">,<text:s/></text:span><text:span text:style-name="T445_9">which<text:s/>will<text:s/>become<text:s/>clearer<text:s/>as<text:s/>the<text:s/>Fund’s<text:s/>Portfolio<text:s/>grows<text:s/>(i.e.<text:s/>when<text:s/>all<text:s/>capital<text:s/>commitments<text:s/>have<text:s/>been<text:s/>made).<text:s/></text:span></text:p>
      <text:p text:style-name="P446"/>
      <text:p text:style-name="P447"><text:span text:style-name="T447_1">Risk<text:s/>Appetite</text:span></text:p>
      <text:p text:style-name="P448"/>
      <table:table table:style-name="Table10">
        <table:table-column table:style-name="Column36"/>
        <table:table-column table:style-name="Column37"/>
        <table:table-column table:style-name="Column38"/>
        <table:table-row table:style-name="Row37">
          <table:table-cell table:style-name="Cell114">
            <text:p text:style-name="P449"><text:span text:style-name="T449_1">Risk<text:s/>Category</text:span></text:p>
            <text:p text:style-name="P450"/>
          </table:table-cell>
          <table:table-cell table:style-name="Cell115">
            <text:p text:style-name="P451"><text:span text:style-name="T451_1">Risk<text:s/>appetite</text:span></text:p>
          </table:table-cell>
          <table:table-cell table:style-name="Cell116">
            <text:p text:style-name="P452"><text:span text:style-name="T452_1">Description<text:s/></text:span></text:p>
          </table:table-cell>
        </table:table-row>
        <table:table-row table:style-name="Row38">
          <table:table-cell table:style-name="Cell117">
            <text:p text:style-name="P453"><text:span text:style-name="T453_1">Strategy<text:s/>&amp;<text:s/>Context</text:span></text:p>
          </table:table-cell>
          <table:table-cell table:style-name="Cell118">
            <text:p text:style-name="P454"><text:span text:style-name="T454_1">Eager</text:span></text:p>
          </table:table-cell>
          <table:table-cell table:style-name="Cell119">
            <text:p text:style-name="P455"><text:span text:style-name="T455_1">Failure<text:s/>to<text:s/>generate<text:s/>returns<text:s/>at<text:s/>investment<text:s/>or<text:s/>fund<text:s/>level<text:s/>could<text:s/>lead<text:s/>to<text:s/>a<text:s/>negative<text:s/>demonstration<text:s/>effect<text:s/>through<text:s/>indicating<text:s/>the<text:s/>challenges<text:s/>associated<text:s/>with<text:s/>privately<text:s/>financing<text:s/>A&amp;E.</text:span></text:p>
          </table:table-cell>
        </table:table-row>
        <table:table-row table:style-name="Row39">
          <table:table-cell table:style-name="Cell120">
            <text:p text:style-name="P456"><text:span text:style-name="T456_1">Policy<text:s/>&amp;<text:s/>Programme<text:s/>Delivery</text:span></text:p>
          </table:table-cell>
          <table:table-cell table:style-name="Cell121">
            <text:p text:style-name="P457"><text:span text:style-name="T457_1">Eager</text:span></text:p>
          </table:table-cell>
          <table:table-cell table:style-name="Cell122">
            <text:p text:style-name="P458"><text:span text:style-name="T458_1">There<text:s/>is<text:s/>a<text:s/>risk<text:s/>that<text:s/>EMCAF<text:s/>investments<text:s/>could<text:s/>not<text:s/>deliver<text:s/>against<text:s/>FCDO's<text:s/>investment<text:s/></text:span><text:span text:style-name="T458_2">objectives,<text:s/>and</text:span><text:span text:style-name="T458_3"><text:s/>not<text:s/>have<text:s/>the<text:s/>hoped<text:s/>for<text:s/>transformational<text:s/>impact<text:s/>on<text:s/>mobilising<text:s/>private<text:s/>capital<text:s/>into<text:s/>climate<text:s/>adaptation<text:s/>and<text:s/>resilience<text:s/>through<text:s/>developing<text:s/>evidence<text:s/>and<text:s/>building<text:s/>new<text:s/>markets.</text:span></text:p>
          </table:table-cell>
        </table:table-row>
        <table:table-row table:style-name="Row40">
          <table:table-cell table:style-name="Cell123">
            <text:p text:style-name="P459"><text:span text:style-name="T459_1">Financial<text:s/>&amp;<text:s/>Fiduciary</text:span></text:p>
          </table:table-cell>
          <table:table-cell table:style-name="Cell124">
            <text:p text:style-name="P460"><text:span text:style-name="T460_1">Receptive</text:span></text:p>
          </table:table-cell>
          <table:table-cell table:style-name="Cell125">
            <text:p text:style-name="P461"><text:span text:style-name="T461_1">T</text:span><text:span text:style-name="T461_2">here<text:s/>is<text:s/>a<text:s/>risk<text:s/>that<text:s/>returns<text:s/>to<text:s/>FCDO<text:s/>and<text:s/>other<text:s/>investors<text:s/>could<text:s/>be<text:s/>below<text:s/>(or<text:s/>above)<text:s/>expectations,<text:s/>and<text:s/>over<text:s/>the<text:s/>medium<text:s/>term,<text:s/>could<text:s/>translate<text:s/>into<text:s/>capital<text:s/>erosion<text:s/>through<text:s/>currency<text:s/>fluctuations,<text:s/>under-<text:s/>performance,<text:s/>default<text:s/>or<text:s/>systemic<text:s/>market<text:s/>effects.</text:span></text:p>
          </table:table-cell>
        </table:table-row>
        <table:table-row table:style-name="Row41">
          <table:table-cell table:style-name="Cell126">
            <text:p text:style-name="P462"><text:span text:style-name="T462_1">Safeguarding</text:span></text:p>
          </table:table-cell>
          <table:table-cell table:style-name="Cell127">
            <text:p text:style-name="P463"><text:span text:style-name="T463_1">Cautious</text:span></text:p>
          </table:table-cell>
          <table:table-cell table:style-name="Cell128">
            <text:p text:style-name="P464"><text:span text:style-name="T464_1">There<text:s/>is<text:s/>a<text:s/>risk<text:s/>that<text:s/>EMCAF<text:s/>investments<text:s/>could<text:s/>harm<text:s/>people<text:s/>or<text:s/>the<text:s/>environment.</text:span></text:p>
          </table:table-cell>
        </table:table-row>
      </table:table>
      <text:p text:style-name="P465"/>
      <text:p text:style-name="P466"><text:span text:style-name="T466_1">Risk<text:s/>Register</text:span></text:p>
      <text:p text:style-name="P467"/>
      <table:table table:style-name="Table11">
        <table:table-column table:style-name="Column39"/>
        <table:table-column table:style-name="Column40"/>
        <table:table-column table:style-name="Column41"/>
        <table:table-column table:style-name="Column42"/>
        <table:table-row table:style-name="Row42">
          <table:table-cell table:style-name="Cell129">
            <text:p text:style-name="P468"><text:span text:style-name="T468_1">Risk<text:s/>Category</text:span></text:p>
          </table:table-cell>
          <table:table-cell table:style-name="Cell130">
            <text:p text:style-name="P469"><text:span text:style-name="T469_1">Level<text:s/>of<text:s/>risk</text:span></text:p>
          </table:table-cell>
          <table:table-cell table:style-name="Cell131">
            <text:p text:style-name="P470"><text:span text:style-name="T470_1">Description<text:s/>and<text:s/>Mitigation<text:s/>Strategy</text:span></text:p>
          </table:table-cell>
          <table:table-cell table:style-name="Cell132">
            <text:p text:style-name="P471"><text:span text:style-name="T471_1">Residual<text:s/>risk</text:span></text:p>
          </table:table-cell>
        </table:table-row>
        <table:table-row table:style-name="Row43">
          <table:table-cell table:style-name="Cell133">
            <text:p text:style-name="P472"><text:span text:style-name="T472_1">Strategy<text:s/>&amp;<text:s/>Context</text:span></text:p>
          </table:table-cell>
          <table:table-cell table:style-name="Cell134">
            <text:p text:style-name="P473"><text:span text:style-name="T473_1">Major</text:span></text:p>
            <text:p text:style-name="P474"/>
          </table:table-cell>
          <table:table-cell table:style-name="Cell135">
            <text:p text:style-name="P475"><text:span text:style-name="T475_1">Climate<text:s/>funds<text:s/>in<text:s/>EMDEs,<text:s/>particularly<text:s/>with<text:s/>a<text:s/>focus<text:s/>on<text:s/>adaptation,<text:s/>may<text:s/>not<text:s/>provide<text:s/>attractive<text:s/>investment<text:s/>opportunities<text:s/>for<text:s/>the<text:s/>Fund.</text:span></text:p>
            <text:p text:style-name="P476"/>
            <text:p text:style-name="P477"><text:span text:style-name="T477_1">EIB<text:s/>has<text:s/>significant<text:s/>experience<text:s/>sourcing<text:s/>climate<text:s/>and<text:s/>infrastructure<text:s/>investments<text:s/>that<text:s/>generate<text:s/>commercial<text:s/>returns,<text:s/>including<text:s/>through<text:s/>sub<text:s/>management<text:s/>of<text:s/>GEEREF.<text:s/>The<text:s/>best-in-class<text:s/>E&amp;S<text:s/>policies,<text:s/>alongside<text:s/>AGI’s<text:s/>established<text:s/>due<text:s/>diligence<text:s/>processes<text:s/>on<text:s/>downstream<text:s/>fund<text:s/>and<text:s/>platform<text:s/>management<text:s/>teams<text:s/>provides<text:s/>assurances<text:s/>over<text:s/>the<text:s/>rigorous<text:s/>and<text:s/>high<text:s/>standards<text:s/>of<text:s/>investments<text:s/>made<text:s/>by<text:s/>EMCAF.<text:s text:c="2"/>With<text:s/>this<text:s/>said,<text:s/>given<text:s/>the<text:s/>nature<text:s/>of<text:s/></text:span><text:span text:style-name="T477_2">climate<text:s/>funds<text:s/>and<text:s/>projects<text:s/>in<text:s/>EMDEs,<text:s/>there<text:s/>is<text:s/>increased<text:s/>risk<text:s/>which<text:s/>cannot<text:s/>be<text:s/>mitigated<text:s/>against.<text:s/></text:span><text:span text:style-name="T477_3"><text:s/></text:span></text:p>
          </table:table-cell>
          <table:table-cell table:style-name="Cell136">
            <text:p text:style-name="P478"><text:span text:style-name="T478_1">Major</text:span></text:p>
          </table:table-cell>
        </table:table-row>
        <table:table-row table:style-name="Row44">
          <table:table-cell table:style-name="Cell137">
            <text:p text:style-name="P479"><text:span text:style-name="T479_1">Strategy<text:s/>&amp;<text:s/>Context</text:span></text:p>
            <text:p text:style-name="P480"/>
          </table:table-cell>
          <table:table-cell table:style-name="Cell138">
            <text:p text:style-name="P481"><text:span text:style-name="T481_1">Major</text:span></text:p>
            <text:p text:style-name="P482"/>
          </table:table-cell>
          <table:table-cell table:style-name="Cell139">
            <text:p text:style-name="P483"><text:span text:style-name="T483_1">Failure<text:s/>to<text:s/>generate<text:s/>returns<text:s/>at<text:s/>investment<text:s/>or<text:s/>fund<text:s/>level<text:s/>could<text:s/>lead<text:s/>to<text:s/>a<text:s/>negative<text:s/>demonstration<text:s/>effect<text:s/>through<text:s/>indicating<text:s/>the<text:s/>challenges<text:s/>associated<text:s/>with<text:s/>privately<text:s/>financing<text:s/>A&amp;E.<text:s/></text:span><text:span text:style-name="T483_2"><text:s/></text:span></text:p>
            <text:p text:style-name="P484"/>
            <text:p text:style-name="P485"><text:span text:style-name="T485_1">EIB<text:s/>has<text:s/>significant<text:s/>experience<text:s/>sourcing<text:s/>climate<text:s/>and<text:s/>infrastructure<text:s/>investments<text:s/>that<text:s/>generate<text:s/>commercial<text:s/>returns,<text:s/>including<text:s/>through<text:s/>sub<text:s/>management<text:s/>of<text:s/>GEEREF.<text:s/>The<text:s/>best-in-class<text:s/>E&amp;S<text:s/>policies,<text:s/>alongside<text:s/>AGI’s<text:s/>established<text:s/>due<text:s/>diligence<text:s/>processes<text:s/>on<text:s/>downstream<text:s/>fund<text:s/>and<text:s/>platform<text:s/>management<text:s/>teams<text:s/>provides<text:s/>assurances<text:s/>over<text:s/>the<text:s/>rigorous<text:s/>and<text:s/>high<text:s/>standards<text:s/>of<text:s/>investments<text:s/>made<text:s/>by<text:s/>EMCAF.<text:s text:c="2"/>With<text:s/>this<text:s/>said,<text:s/>given<text:s/>the<text:s/>nature<text:s/>of<text:s/>climate<text:s/>funds<text:s/>and<text:s/>projects<text:s/>in<text:s/>EMDEs,<text:s/>there<text:s/>is<text:s/>increased<text:s/>risk<text:s/>which<text:s/>cannot<text:s/>be<text:s/>mitigated<text:s/>against.<text:s/></text:span><text:span text:style-name="T485_2"><text:s/></text:span></text:p>
          </table:table-cell>
          <table:table-cell table:style-name="Cell140">
            <text:p text:style-name="P486"><text:span text:style-name="T486_1">Major</text:span></text:p>
            <text:p text:style-name="P487"/>
          </table:table-cell>
        </table:table-row>
        <table:table-row table:style-name="Row45">
          <table:table-cell table:style-name="Cell141">
            <text:p text:style-name="P488"><text:span text:style-name="T488_1">Policy<text:s/>&amp;<text:s/>Programme<text:s/>Delivery</text:span></text:p>
          </table:table-cell>
          <table:table-cell table:style-name="Cell142">
            <text:p text:style-name="P489"><text:span text:style-name="T489_1">Major</text:span></text:p>
            <text:p text:style-name="P490"/>
          </table:table-cell>
          <table:table-cell table:style-name="Cell143">
            <text:p text:style-name="P491"><text:span text:style-name="T491_1">There<text:s/>is<text:s/>a<text:s/>risk<text:s/>that<text:s/>EMCAF<text:s/>investments<text:s/>could<text:s/>not<text:s/>deliver<text:s/>against<text:s/>FCDO's<text:s/>investment<text:s/></text:span><text:span text:style-name="T491_2">objectives,<text:s/>and</text:span><text:span text:style-name="T491_3"><text:s/>not<text:s/>have<text:s/>the<text:s/>hoped<text:s/>for<text:s/>transformational<text:s/>impact<text:s/>on<text:s/>mobilising<text:s/>private<text:s/>capital<text:s/>into<text:s/>climate<text:s/>adaptation<text:s/>and<text:s/>resilience<text:s/>through<text:s/>developing<text:s/>evidence<text:s/>and<text:s/>building<text:s/>new<text:s/>markets.</text:span><text:span text:style-name="T491_4"><text:s/></text:span><text:span text:style-name="T491_5">For<text:s/>example<text:s/>EMCAF<text:s/>could<text:s/>make<text:s/>limited<text:s/>investments<text:s/>in<text:s/>a)<text:s/>adaptation<text:s/>and<text:s/>resilience,<text:s/>b)<text:s/>less-evidenced<text:s/>sectors,<text:s/>c)<text:s/>less<text:s/>developed<text:s/>countries,<text:s/>because<text:s/>of<text:s/>preferential<text:s/>returns<text:s/>and<text:s/>reduced<text:s/>risk<text:s/>from<text:s/>better-evidenced<text:s/>investments.</text:span></text:p>
            <text:p text:style-name="P492"/>
            <text:p text:style-name="P493"><text:span text:style-name="T493_1">EIB<text:s/>provide<text:s/>a<text:s/>pipeline<text:s/>of<text:s/>investments,<text:s/>which<text:s/>AGI<text:s/>pursue<text:s/>business<text:s/>case<text:s/>and<text:s/>commercial<text:s/>details<text:s/>for.<text:s/>Once<text:s/>investments<text:s/>are<text:s/>made<text:s/>there<text:s/>is<text:s/>limited<text:s/>mitigation<text:s/></text:span><text:span text:style-name="T493_2">for<text:s text:c="2"/>this</text:span><text:span text:style-name="T493_3"><text:s/>risk.<text:s/>The<text:s/>risk<text:s/>is<text:s/>reduced<text:s/>by<text:s/>the<text:s/>competence<text:s/>of<text:s/>EIB’s<text:s/>sourcing<text:s/>and<text:s/>criteria<text:s/>to<text:s/>deliver<text:s/>highly<text:s/>impactful<text:s/>investments.<text:s/>A&amp;E<text:s/>investments<text:s/>being<text:s/>explored<text:s/>by<text:s/>AGI<text:s/>and<text:s/>EIB<text:s/>span<text:s/>various<text:s/>sectors,<text:s/>including<text:s/>less<text:s/>mature<text:s/>markets.<text:s/>Together<text:s/>these<text:s/>highlight<text:s/>EMCAF’s<text:s/>ambition<text:s/>to<text:s/>source<text:s/>opportunities<text:s/>in<text:s/>less<text:s/>developed<text:s/>and<text:s/>more-high<text:s/>risk<text:s/>sectors.<text:s/>FCDO<text:s/>will<text:s/>build<text:s/>strong<text:s/>relationships<text:s/>with<text:s/>other<text:s/>limited<text:s/>partners<text:s/>and<text:s/>stakeholders<text:s/>to<text:s/>encourage<text:s/>influence<text:s/>on<text:s/></text:span><text:span text:style-name="T493_4">this,<text:s/>and</text:span><text:span text:style-name="T493_5"><text:s/>use<text:s/>the<text:s/>Investor<text:s/>Advisory<text:s/>Committee<text:s/>to<text:s/>highlight<text:s/>risks<text:s/>of<text:s/>not<text:s/>meeting<text:s/>fund<text:s/>objectives,<text:s/>including<text:s/>reputational<text:s/>risks<text:s/>for<text:s/>the<text:s/>fund<text:s/>manager.<text:s/>Based<text:s/>on<text:s/>EMCAF’s<text:s/>portfolio<text:s/>and<text:s/>projected<text:s/>pipeline,<text:s/>c.70%<text:s/>of<text:s/>underlying<text:s/>investments<text:s/>will<text:s/>be<text:s/>in<text:s/>low<text:s/>income<text:s/>(LICs)<text:s/>and<text:s/>lower-middle<text:s/>income<text:s/>countries<text:s/>(LMICs).<text:s/>This<text:s/>aligns<text:s/>with<text:s/>the<text:s/>example<text:s/>set<text:s/>by<text:s/>its<text:s/>predecessor<text:s/>GEEREF,<text:s/>which<text:s/>made<text:s/>84%<text:s/>of<text:s/>investments<text:s/>by<text:s/>value<text:s/>in<text:s/>LICs<text:s/>and<text:s/>LMICs</text:span></text:p>
          </table:table-cell>
          <table:table-cell table:style-name="Cell144">
            <text:p text:style-name="P494"><text:span text:style-name="T494_1">Major</text:span></text:p>
            <text:p text:style-name="P495"/>
          </table:table-cell>
        </table:table-row>
        <table:table-row table:style-name="Row46">
          <table:table-cell table:style-name="Cell145">
            <text:p text:style-name="P496"><text:span text:style-name="T496_1">Policy<text:s/>&amp;<text:s/>Programme<text:s/>Delivery</text:span></text:p>
          </table:table-cell>
          <table:table-cell table:style-name="Cell146">
            <text:p text:style-name="P497"><text:span text:style-name="T497_1">Minor</text:span></text:p>
            <text:p text:style-name="P498"/>
          </table:table-cell>
          <table:table-cell table:style-name="Cell147">
            <text:p text:style-name="P499"><text:span text:style-name="T499_1">AGI<text:s/>is<text:s/>unable<text:s/>to<text:s/>deliver<text:s/>required<text:s/>investment<text:s/>services.</text:span></text:p>
            <text:p text:style-name="P500"/>
            <text:p text:style-name="P501"><text:span text:style-name="T501_1">FCDO,<text:s/>EIB<text:s/>and<text:s/>other<text:s/>investors<text:s/>considered<text:s/>following<text:s/>due<text:s/>diligence<text:s/>of<text:s/>the<text:s/>fund<text:s/>manager’s<text:s/>track<text:s/>record<text:s/>that<text:s/>AGI<text:s/>can<text:s/>deliver<text:s/>a<text:s/>fund<text:s/>management<text:s/>service.<text:s/>The<text:s/>General<text:s/>Partner,<text:s/>comprising<text:s/>limited<text:s/>partners<text:s/>including<text:s/>FCDO,<text:s/>can<text:s/>remove<text:s/>the<text:s/>fund<text:s/>manager.<text:s/>As<text:s/>an<text:s/>experienced<text:s/>fund<text:s/>manager,<text:s/>it<text:s/>is<text:s/>likely<text:s/>that<text:s/>AGI<text:s/>will<text:s/>be<text:s/>able<text:s/>to<text:s/>deliver<text:s/>all<text:s/>fund<text:s/>management<text:s/>functions<text:s/>laid<text:s/>out<text:s/>in<text:s/>legal<text:s/>agreements.<text:s text:c="2"/>The<text:s/>fund<text:s/>management<text:s/>team<text:s/>uses<text:s/></text:span><text:span text:style-name="T501_2">AGI<text:s/>corporate<text:s/>capacities<text:s/>including<text:s/>accountancy,<text:s/>legal<text:s/>and<text:s/>commercial<text:s/>expertise.<text:s/></text:span><text:span text:style-name="T501_3"><text:s/></text:span></text:p>
          </table:table-cell>
          <table:table-cell table:style-name="Cell148">
            <text:p text:style-name="P502"><text:span text:style-name="T502_1">Minor</text:span></text:p>
          </table:table-cell>
        </table:table-row>
        <table:table-row table:style-name="Row47">
          <table:table-cell table:style-name="Cell149">
            <text:p text:style-name="P503"><text:span text:style-name="T503_1">Financial<text:s/>&amp;<text:s/>Fiduciary</text:span></text:p>
          </table:table-cell>
          <table:table-cell table:style-name="Cell150">
            <text:p text:style-name="P504"><text:span text:style-name="T504_1">Moderate</text:span></text:p>
          </table:table-cell>
          <table:table-cell table:style-name="Cell151">
            <text:p text:style-name="P505"><text:span text:style-name="T505_1">There<text:s/>is<text:s/>a<text:s/>risk<text:s/>that<text:s/>foreign<text:s/>exchange<text:s/>risks<text:s/>may<text:s/>occur,<text:s/>affecting<text:s/>returns<text:s/>on<text:s/>investment<text:s/>throughout<text:s/>the<text:s/>investment<text:s/>chain<text:s/>from<text:s/>FCDO<text:s/>through<text:s/>EMCAF<text:s/>to<text:s/>sub-funds<text:s/>to<text:s/>investments,<text:s/>which<text:s/>could<text:s/>erode<text:s/>capital<text:s/>invested<text:s/>in<text:s/>the<text:s/>fund</text:span><text:span text:style-name="T505_2">.</text:span></text:p>
            <text:p text:style-name="P506"/>
            <text:p text:style-name="P507"><text:span text:style-name="T507_1">EMCAF<text:s/>operates<text:s/>in<text:s/>EUR,<text:s/>and<text:s/>its<text:s/>investments<text:s/>are<text:s/>likely<text:s/>to<text:s/>be<text:s/>made<text:s/>in<text:s/>local<text:s/>currency<text:s/>or<text:s/>USD.<text:s/>No<text:s/>investments<text:s/>are<text:s/>likely<text:s/>to<text:s/>be<text:s/>made<text:s/>in<text:s/>GBP.<text:s/>So,<text:s/>FX<text:s/>risks<text:s/>are<text:s/>high<text:s/>for<text:s/>EMCAF<text:s/>itself<text:s/>and<text:s/>for<text:s/>FCDO’s<text:s/>investment<text:s/>value.<text:s/>EMCAF<text:s/>will<text:s/>take<text:s/>on<text:s/>the<text:s/>short-term<text:s/>currency<text:s/>risk<text:s/>of<text:s/>converting<text:s/>EUR<text:s/>to<text:s/>the<text:s/>currency<text:s/>of<text:s/>the<text:s/>sub-funds,<text:s/>while<text:s/>FCDO<text:s/>takes<text:s/>on<text:s/>a<text:s/>longer-term<text:s/>risk<text:s/>of<text:s/>depreciation<text:s/>against<text:s/>GBP<text:s/>of<text:s/>returns<text:s/>from<text:s/>sub-Funds<text:s/>and<text:s/>EUR<text:s/>conversion.</text:span></text:p>
          </table:table-cell>
          <table:table-cell table:style-name="Cell152">
            <text:p text:style-name="P508"><text:span text:style-name="T508_1">Moderate</text:span></text:p>
            <text:p text:style-name="P509"/>
          </table:table-cell>
        </table:table-row>
        <table:table-row table:style-name="Row48">
          <table:table-cell table:style-name="Cell153">
            <text:p text:style-name="P510"><text:span text:style-name="T510_1">Financial<text:s/>&amp;<text:s/>Fiduciary</text:span></text:p>
          </table:table-cell>
          <table:table-cell table:style-name="Cell154">
            <text:p text:style-name="P511"><text:span text:style-name="T511_1">Moderate</text:span></text:p>
            <text:p text:style-name="P512"/>
          </table:table-cell>
          <table:table-cell table:style-name="Cell155">
            <text:p text:style-name="P513"><text:span text:style-name="T513_1">There<text:s/>is<text:s/>a<text:s/>risk<text:s/>that<text:s/>returns<text:s/>to<text:s/>FCDO<text:s/>and<text:s/>other<text:s/>investors<text:s/>could<text:s/>be<text:s/>below<text:s/>(or<text:s/>above)<text:s/>expectations,<text:s/>and<text:s/>over<text:s/>the<text:s/>medium<text:s/>term,<text:s/>could<text:s/>translate<text:s/>into<text:s/>capital<text:s/>erosion<text:s/>through<text:s/>currency<text:s/>fluctuations,<text:s/>under-<text:s/>performance,<text:s/>default<text:s/>or<text:s/>systemic<text:s/>market<text:s/>effects.</text:span></text:p>
            <text:p text:style-name="P514"/>
            <text:p text:style-name="P515"><text:span text:style-name="T515_1">EIB<text:s/>and<text:s/>AGI’s<text:s/>investment<text:s/>and<text:s/>risk<text:s/>mitigation<text:s/>framework<text:s/>and<text:s/>policies<text:s/>are<text:s/>best<text:s/>in<text:s/>class.<text:s/>Financial<text:s/>risks<text:s/>include<text:s/>macro-economic<text:s/>and<text:s/>market<text:s/>conditions<text:s/>worsen;<text:s/>demand<text:s/>for<text:s/>investment<text:s/>products<text:s/>is<text:s/>lower<text:s/>than<text:s/>expected;<text:s/>risks<text:s/>of<text:s/>fraud<text:s/>and<text:s/>money-laundering.<text:s/>These<text:s/>are<text:s/>similar<text:s/>risks<text:s/>faced<text:s/>by<text:s/>all<text:s/>FCDO’s<text:s/>development<text:s/>capital<text:s/>programmes.<text:s/>Quarterly<text:s/>reporting<text:s/>by<text:s/>AGI<text:s/>will<text:s/>provide<text:s/>FCDO<text:s/>with<text:s/>regular<text:s/>NAV<text:s/>and<text:s/>Financial<text:s/>Accounting<text:s/>will<text:s/>be<text:s/>closely<text:s/>involved<text:s/>to<text:s/>monitor<text:s/>any<text:s/>fair<text:s/>value<text:s/>reductions<text:s/>in<text:s/>the<text:s/>investment.<text:s/>A<text:s/>loss<text:s/>on<text:s/>an<text:s/>FT<text:s/>investment<text:s/>is<text:s/>a<text:s/>non-ODA<text:s/>DEL<text:s/>charge<text:s/>for<text:s/>FCDO,<text:s/>which<text:s/>has<text:s/>an<text:s/>opportunity<text:s/>cost<text:s/>for<text:s/>FCDO<text:s/>against<text:s/>its<text:s/>payroll<text:s/>and<text:s/>operating<text:s/>costs.<text:s/></text:span><text:span text:style-name="T515_2"><text:s/></text:span></text:p>
          </table:table-cell>
          <table:table-cell table:style-name="Cell156">
            <text:p text:style-name="P516"><text:span text:style-name="T516_1">Moderate</text:span></text:p>
            <text:p text:style-name="P517"/>
          </table:table-cell>
        </table:table-row>
        <table:table-row table:style-name="Row49">
          <table:table-cell table:style-name="Cell157">
            <text:p text:style-name="P518"><text:span text:style-name="T518_1">Financial<text:s/>&amp;<text:s/>Fiduciary</text:span></text:p>
          </table:table-cell>
          <table:table-cell table:style-name="Cell158">
            <text:p text:style-name="P519"><text:span text:style-name="T519_1">Minor</text:span></text:p>
          </table:table-cell>
          <table:table-cell table:style-name="Cell159">
            <text:p text:style-name="P520"><text:span text:style-name="T520_1">FCDO<text:s/>participation<text:s/>in<text:s/>investment<text:s/>model<text:s/>with<text:s/>underlying<text:s/>assets<text:s/>features<text:s/>counterparty<text:s/>risk–<text:s/>counter<text:s/>party<text:s/>risk<text:s/>exists<text:s/>at<text:s/>several<text:s/>levels<text:s/>including:<text:s/>Fund<text:s/>Manager;<text:s/>co-investors<text:s/>in<text:s/>product;<text:s/>investee<text:s/>companies/assets<text:s/>that<text:s/>the<text:s/>Fund<text:s/>invests<text:s/>in<text:s/>and<text:s/>co-investors<text:s/>at<text:s/>the<text:s/>investee<text:s/>level.</text:span></text:p>
            <text:p text:style-name="P521"/>
            <text:p text:style-name="P522"><text:span text:style-name="T522_1">EMCAF's<text:s/>best-in-class<text:s/>E&amp;S<text:s/>due<text:s/>diligence<text:s/>offered<text:s/>by<text:s/>EIB<text:s/>make<text:s/>the<text:s/>residual<text:s/>level<text:s/>of<text:s/>risk<text:s/>low.<text:s/>FCDO's<text:s/>Side<text:s/>Letter<text:s/>with<text:s/>the<text:s/>fund<text:s/>contained<text:s/>provisions<text:s/>on<text:s/></text:span><text:span text:style-name="T522_2">anti<text:s/>money</text:span><text:span text:style-name="T522_3"><text:s/>laundering,<text:s/>sanctioned<text:s/>persons,<text:s/>countering<text:s/>terrorist<text:s/>financing,<text:s/></text:span><text:span text:style-name="T522_4">non<text:s/>compliant</text:span><text:span text:style-name="T522_5"><text:s/>jurisdictions.<text:s/>This<text:s/>places<text:s/>responsibility<text:s/>on<text:s/>the<text:s/>Fund<text:s/>Manager<text:s/>to<text:s/>report<text:s/>issues<text:s/>actively<text:s/>to<text:s/>FCDO.<text:s/>FCDO<text:s/>should,<text:s/>on<text:s/>an<text:s/>annual<text:s/>basis,<text:s/>ask<text:s/>AGI/EIB<text:s/>for<text:s/>confirmation<text:s/>of<text:s/>how<text:s/>their<text:s/>Due<text:s/>Diligence<text:s/>systems<text:s/>are<text:s/>monitoring<text:s/>this.</text:span></text:p>
          </table:table-cell>
          <table:table-cell table:style-name="Cell160">
            <text:p text:style-name="P523"><text:span text:style-name="T523_1">Minor</text:span></text:p>
            <text:p text:style-name="P524"/>
          </table:table-cell>
        </table:table-row>
        <table:table-row table:style-name="Row50">
          <table:table-cell table:style-name="Cell161">
            <text:p text:style-name="P525"><text:span text:style-name="T525_1">Financial<text:s/>&amp;<text:s/>Fiduciary</text:span></text:p>
          </table:table-cell>
          <table:table-cell table:style-name="Cell162">
            <text:p text:style-name="P526"><text:span text:style-name="T526_1">Minor</text:span></text:p>
            <text:p text:style-name="P527"/>
          </table:table-cell>
          <table:table-cell table:style-name="Cell163">
            <text:p text:style-name="P528"><text:span text:style-name="T528_1">There<text:s/>is<text:s/>a<text:s/>risk<text:s/>that<text:s/>FCDO<text:s/>funds<text:s/>are<text:s/>disbursed<text:s/>in<text:s/>advance<text:s/>of<text:s/>need.</text:span></text:p>
            <text:p text:style-name="P529"/>
            <text:p text:style-name="P530"><text:span text:style-name="T530_1">The<text:s/>General<text:s/>Partner<text:s/>will<text:s/>provide<text:s/>forecasts<text:s/>for<text:s/>short-term,<text:s/>future<text:s/>capital<text:s/>needs<text:s/>(for<text:s/>the<text:s/>following<text:s/>~6<text:s/>–<text:s/>12<text:s/>months),<text:s/>for<text:s/>which<text:s/>FCDO<text:s/>will<text:s/>disburse<text:s/>its<text:s/>proportionate<text:s/>funds<text:s/>into<text:s/>the<text:s/>fund.<text:s/>Given<text:s/>funding<text:s/>will<text:s/>be<text:s/>made<text:s/>in<text:s/>advance,<text:s/>rather<text:s/>than<text:s/>on<text:s/>demand,<text:s/>some<text:s/>funding<text:s/>will<text:s/>be<text:s/>provided<text:s/>in<text:s/>advance<text:s/>of<text:s/>need.<text:s/>This<text:s/></text:span><text:span text:style-name="T530_2">option<text:s/>is<text:s/>deemed<text:s/>proportionate<text:s/>and<text:s/>value<text:s/>for<text:s/>money<text:s/>given<text:s/>the<text:s/>high<text:s/>administrative<text:s/>burden<text:s/>of<text:s/>on-demand<text:s/>payments<text:s/>(with<text:s/>up<text:s/>to<text:s/>10<text:s/>calls<text:s/>per<text:s/>year<text:s/>and<text:s/>only<text:s/>10<text:s/>business<text:s/>days<text:s/>to<text:s/>make<text:s/>the<text:s/>payments),<text:s/>the<text:s/>risk<text:s/>and<text:s/>subsequent<text:s/>costs<text:s/>of<text:s/>late<text:s/>payments,<text:s/>and<text:s/>the<text:s/>relatively<text:s/>short<text:s/>time<text:s/>frame<text:s/>for<text:s/>the<text:s/>account<text:s/>balance<text:s/>to<text:s/>be<text:s/>drawn<text:s/>down.<text:s text:c="2"/>Forecasts<text:s/>supplied<text:s/>by<text:s/>the<text:s/>General<text:s/>Partner<text:s/>will<text:s/>be<text:s/>scrutinised,<text:s/>and<text:s/>the<text:s/>PRO<text:s/>will<text:s/>be<text:s/>responsible<text:s/>for<text:s/>mitigating<text:s/>the<text:s/>risk<text:s/>of<text:s/>payments<text:s/>made<text:s/>in<text:s/>advance<text:s/>of<text:s/>need<text:s/>where<text:s/>possible.<text:s text:c="3"/></text:span><text:span text:style-name="T530_3"><text:s/></text:span></text:p>
          </table:table-cell>
          <table:table-cell table:style-name="Cell164">
            <text:p text:style-name="P531"><text:span text:style-name="T531_1">Minor</text:span></text:p>
            <text:p text:style-name="P532"/>
          </table:table-cell>
        </table:table-row>
        <table:table-row table:style-name="Row51">
          <table:table-cell table:style-name="Cell165">
            <text:p text:style-name="P533"><text:span text:style-name="T533_1">Financial<text:s/>&amp;<text:s/>Fiduciary</text:span></text:p>
          </table:table-cell>
          <table:table-cell table:style-name="Cell166">
            <text:p text:style-name="P534"><text:span text:style-name="T534_1">Minor</text:span></text:p>
            <text:p text:style-name="P535"/>
          </table:table-cell>
          <table:table-cell table:style-name="Cell167">
            <text:p text:style-name="P536"><text:span text:style-name="T536_1">There<text:s/>is<text:s/>a<text:s/>risk<text:s/>that<text:s/>reflows<text:s/>are<text:s/>not<text:s/>monitored<text:s/>and<text:s/>budgeted<text:s/>appropriately<text:s/>by<text:s/>FCDO,<text:s/>affecting<text:s/>departmental<text:s/>finances<text:s/>upon<text:s/>receipt<text:s/>of<text:s/>reflows.</text:span></text:p>
            <text:p text:style-name="P537"/>
            <text:p text:style-name="P538"><text:span text:style-name="T538_1">As<text:s/>FCDO’s<text:s/>investment<text:s/>will<text:s/>be<text:s/>scored<text:s/>under<text:s/>OECD’s<text:s/>“Instrument<text:s/>Approach”<text:s/>for<text:s/>ODA<text:s/>purposes,<text:s/>using<text:s/>the<text:s/>‘ex-post’<text:s/>method,<text:s/>careful<text:s/>monitoring<text:s/>of<text:s/>reflows<text:s/>is<text:s/>required.<text:s/>It<text:s/>is<text:s/>proposed<text:s/>EMCAF<text:s/>utilises<text:s/>the<text:s/>option<text:s/>to<text:s/>set-up<text:s/>a<text:s/>Blocked<text:s/>Account<text:s/>to<text:s/>manage<text:s/></text:span><text:span text:style-name="T538_2">reflows,<text:s/>and</text:span><text:span text:style-name="T538_3"><text:s/>agree<text:s/>a<text:s/>manageable<text:s/>reflow<text:s/>period<text:s/>with<text:s/>the<text:s/>General<text:s/>Partner.<text:s/>In<text:s/>advance<text:s/>of<text:s/>anticipated<text:s/>reflows,<text:s/>the<text:s/>PRO<text:s/>will<text:s/>notify<text:s/>Finance<text:s/>and<text:s/>ensure<text:s/>forecasts<text:s/>are<text:s/>accurate.<text:s/></text:span><text:span text:style-name="T538_4"><text:s/></text:span></text:p>
          </table:table-cell>
          <table:table-cell table:style-name="Cell168">
            <text:p text:style-name="P539"><text:span text:style-name="T539_1">Minor</text:span></text:p>
            <text:p text:style-name="P540"/>
          </table:table-cell>
        </table:table-row>
        <table:table-row table:style-name="Row52">
          <table:table-cell table:style-name="Cell169">
            <text:p text:style-name="P541"><text:span text:style-name="T541_1">Financial<text:s/>&amp;<text:s/>Fiduciary</text:span></text:p>
          </table:table-cell>
          <table:table-cell table:style-name="Cell170">
            <text:p text:style-name="P542"><text:span text:style-name="T542_1">Minor</text:span></text:p>
            <text:p text:style-name="P543"/>
          </table:table-cell>
          <table:table-cell table:style-name="Cell171">
            <text:p text:style-name="P544"><text:span text:style-name="T544_1">There<text:s/>is<text:s/>a<text:s/>risk<text:s/>that<text:s/>funds<text:s/>may<text:s/>not<text:s/>be<text:s/>used<text:s/>for<text:s/>intended<text:s/>purposes,<text:s/>potentially<text:s/>harming<text:s/>EMCAF<text:s/>and<text:s/>its<text:s/>investors<text:s/>reputations,<text:s/>and<text:s/>hampering<text:s/>delivery<text:s/>of<text:s/>investment<text:s/>objectives.</text:span></text:p>
            <text:p text:style-name="P545"/>
            <text:p text:style-name="P546"><text:span text:style-name="T546_1">The<text:s/>PRO<text:s/>will<text:s/>ensure<text:s/>the<text:s/>programme<text:s/>is<text:s/>audited<text:s/>independently<text:s/>on<text:s/>an<text:s/>annual<text:s/>basis</text:span><text:span text:style-name="T546_2"><text:s/>(and<text:s/>has<text:s/>been<text:s/>done<text:s/>for<text:s/>this<text:s/>year)</text:span><text:span text:style-name="T546_3">.<text:s/>FCDO<text:s/>will<text:s/>be<text:s/>provided<text:s/>with<text:s/>quarterly<text:s/>unaudited<text:s/>financial<text:s/>statements<text:s/>and<text:s/>account<text:s/>statements,<text:s/>an<text:s/>overview<text:s/>of<text:s/>Portfolio<text:s/>Investments<text:s/>and<text:s/>financial<text:s/>KPIs.<text:s/>Sub-funds<text:s/>will<text:s/>be<text:s/>required<text:s/>to<text:s/>produce<text:s/>annual<text:s/>audited<text:s/>accounts.<text:s/>FCDO<text:s/>will<text:s/>sit<text:s/>on<text:s/>the<text:s/>Investor<text:s/>Advisory<text:s/>Committee<text:s/>and<text:s/>can<text:s/>request<text:s/>audits<text:s/>or<text:s/>financial<text:s/>investigations<text:s/>to<text:s/>respond<text:s/>to<text:s/>concerns<text:s/>or<text:s/>discrepancies.<text:s/>The<text:s/>Contribution<text:s/>Arrangement<text:s/>will<text:s/>set<text:s/>out<text:s/>provisions<text:s/>for<text:s/>addressing<text:s/>funding<text:s/>misuse<text:s/>cases<text:s/>including<text:s/>expectation<text:s/>that<text:s/>EMCAF<text:s/>will<text:s/>claw<text:s/>back<text:s/>and<text:s/>return<text:s/>FCDO<text:s/>funds<text:s/>where<text:s/>possible,<text:s/>and<text:s/>provisions<text:s/>for<text:s/>FCDO<text:s/>to<text:s/>exit<text:s/>the<text:s/>Arrangement<text:s/>and<text:s/>provide<text:s/>no<text:s/>further<text:s/>funding<text:s/>in<text:s/>cases<text:s/>of<text:s/>serious<text:s/>misdemeanours,<text:s/>significant<text:s/>underperformance<text:s/>or<text:s/>changes<text:s/>that<text:s/>jeopardise<text:s/>the<text:s/>likelihood<text:s/>of<text:s/>delivering<text:s/>programme<text:s/>benefits. </text:span></text:p>
          </table:table-cell>
          <table:table-cell table:style-name="Cell172">
            <text:p text:style-name="P547"><text:span text:style-name="T547_1">Minor</text:span></text:p>
            <text:p text:style-name="P548"/>
          </table:table-cell>
        </table:table-row>
        <table:table-row table:style-name="Row53">
          <table:table-cell table:style-name="Cell173">
            <text:p text:style-name="P549"><text:span text:style-name="T549_1">Financial<text:s/>&amp;<text:s/>Fiduciary</text:span></text:p>
          </table:table-cell>
          <table:table-cell table:style-name="Cell174">
            <text:p text:style-name="P550"><text:span text:style-name="T550_1">Minor</text:span></text:p>
          </table:table-cell>
          <table:table-cell table:style-name="Cell175">
            <text:p text:style-name="P551"><text:span text:style-name="T551_1">There<text:s/>is<text:s/>a<text:s/>risk<text:s/>that<text:s/>FCDO<text:s/>may<text:s/>receive<text:s/>irregular,<text:s/>ineffective<text:s/>or<text:s/>poor-quality<text:s/>reporting<text:s/>and<text:s/>communications,<text:s/>hindering<text:s/>our<text:s/>capacity<text:s/>to<text:s/>assess<text:s/>and<text:s/>influence<text:s/>the<text:s/>fund.</text:span></text:p>
            <text:p text:style-name="P552"/>
            <text:p text:style-name="P553"><text:span text:style-name="T553_1">AGI<text:s/>are<text:s/>required<text:s/>by<text:s/>the<text:s/>Memorandum<text:s/>and<text:s/>the<text:s/>Partnership<text:s/>agreement<text:s/>to<text:s/>provide<text:s/>appropriate<text:s/>communications<text:s/>and<text:s/>accurate<text:s/>quarterly<text:s/>reporting.<text:s/>This<text:s/>will<text:s/>be<text:s/>monitored<text:s/>proactively<text:s/>by<text:s/>the<text:s/>PRO<text:s/>through<text:s/>quarterly<text:s/>meetings<text:s/>with<text:s/>AGI<text:s/>and<text:s/>EIB.</text:span></text:p>
          </table:table-cell>
          <table:table-cell table:style-name="Cell176">
            <text:p text:style-name="P554"><text:span text:style-name="T554_1">Minor</text:span></text:p>
          </table:table-cell>
        </table:table-row>
        <table:table-row table:style-name="Row54">
          <table:table-cell table:style-name="Cell177">
            <text:p text:style-name="P555"><text:span text:style-name="T555_1">Safeguarding</text:span></text:p>
          </table:table-cell>
          <table:table-cell table:style-name="Cell178">
            <text:p text:style-name="P556"><text:span text:style-name="T556_1">Moderate</text:span></text:p>
          </table:table-cell>
          <table:table-cell table:style-name="Cell179">
            <text:p text:style-name="P557"><text:span text:style-name="T557_1">There<text:s/>is<text:s/>a<text:s/>risk<text:s/>that<text:s/>EMCAF<text:s/>investments<text:s/>could<text:s/>harm<text:s/>people<text:s/>or<text:s/>the<text:s/>environment.</text:span></text:p>
            <text:p text:style-name="P558"/>
            <text:p text:style-name="P559"><text:span text:style-name="T559_1">EMCAF<text:s/>will<text:s/>use<text:s/>EIB<text:s/>E&amp;S<text:s/>systems<text:s/>to<text:s/>screen<text:s/>investments<text:s/>for<text:s/>risks,<text:s/>particularly<text:s/>for<text:s/>safeguarding<text:s/>people.<text:s/>This<text:s/>includes<text:s/>screening<text:s/>for<text:s/>risks<text:s/></text:span><text:span text:style-name="T559_2">of:</text:span><text:span text:style-name="T559_3"><text:s/>limiting<text:s/></text:span><text:span text:style-name="T559_4">individual<text:s/>rights<text:s/>and<text:s/>freedoms;<text:s/>violation<text:s/>of<text:s/>human<text:s/>rights,<text:s/>including<text:s/>production<text:s/>or<text:s/>use<text:s/>of,<text:s/>trade<text:s/>in,<text:s/>or<text:s/>activities<text:s/>involving<text:s/>harmful<text:s/>or<text:s/>exploitative<text:s/>forms<text:s/>of<text:s/>forced<text:s/>labour<text:s/>or<text:s/>harmful<text:s/>child<text:s/>labour,<text:s/>as<text:s/>defined<text:s/>by<text:s/>ILO<text:s/>Fundamental<text:s/>Labour<text:s/>Conventions.<text:s/>EIB<text:s/>signed<text:s/>an<text:s/>MDB<text:s/>Joint<text:s/>Statement<text:s/>committing<text:s/>to<text:s/>prevent<text:s/>sexual<text:s/>harassment,<text:s/>abuse<text:s/>and<text:s/>sexual<text:s/>exploitation<text:s/>within<text:s/>its<text:s/>own<text:s/>institution<text:s/>and<text:s/>its<text:s/>operations.<text:s/>So<text:s/>EMCAF<text:s/>will<text:s/>require<text:s/>Target<text:s/>Funds<text:s/>to<text:s/>adopt<text:s/>measures<text:s/>to<text:s/>prevent<text:s/>and<text:s/>address<text:s/>any<text:s/>form<text:s/>of<text:s/>violence,<text:s/>harassment,<text:s/>including<text:s/>sexual<text:s/>harassment<text:s/>exploitation<text:s/>and<text:s/>abuse,<text:s/>gender-based<text:s/>violence,<text:s/>bullying,<text:s/>intimidation,<text:s/>and<text:s/>exploitation.</text:span></text:p>
            <text:p text:style-name="P560"/>
          </table:table-cell>
          <table:table-cell table:style-name="Cell180">
            <text:p text:style-name="P561"><text:span text:style-name="T561_1">Moderate</text:span></text:p>
          </table:table-cell>
        </table:table-row>
      </table:table>
      <text:p text:style-name="P562"/>
      <text:p text:style-name="P563"/>
      <text:p text:style-name="P564"><text:span text:style-name="T564_1">Gender<text:s/>Equality<text:s/>Duty<text:s/></text:span><text:span text:style-name="T564_2">and<text:s/>Public<text:s/>Sector<text:s/>Equality<text:s/>Duty</text:span></text:p>
      <text:p text:style-name="P565"><text:span text:style-name="T565_1">This<text:s/>programme<text:s/>is<text:s/>bound<text:s/>by<text:s/>the<text:s/>International<text:s/>Development<text:s/>(Gender<text:s/>Equality)<text:s/>Act,<text:s/>requiring<text:s/>it<text:s/>to<text:s/>meaningfully<text:s/>consider<text:s/>how<text:s/>it<text:s/>will<text:s/>contribute<text:s/>to<text:s/>reducing<text:s/>gender<text:s/>inequality<text:s/>and<text:s/>demonstrate<text:s/>that<text:s/>it<text:s/>has<text:s/>done<text:s/>so.<text:s/>The<text:s/>Public<text:s/>Sector<text:s/>Equality<text:s/>Duty<text:s/>(PSED)<text:s/>also<text:s/>requires<text:s/>all<text:s/>public<text:s/>bodies<text:s/>to<text:s/>give<text:s/>due<text:s/>regard<text:s/>to<text:s/>the<text:s/>need<text:s/>to<text:s/>eliminate<text:s/>discrimination,<text:s/>advance<text:s/>equality<text:s/>of<text:s/>opportunity,<text:s/>foster<text:s/>good<text:s/>relations<text:s/>between<text:s/>social<text:s/>groups<text:s/>and<text:s/>consider<text:s/>the<text:s/>needs<text:s/>of<text:s/>all<text:s/>individuals<text:s/>in<text:s/>shaping<text:s/>policy,<text:s/>delivering<text:s/>services<text:s/>and<text:s/>in<text:s/>relation<text:s/>to<text:s/>their<text:s/>own<text:s/>employees<text:s/>irrespective<text:s/>of<text:s/>their<text:s/>protected<text:s/>characteristics.</text:span></text:p>
      <text:p text:style-name="P566"/>
      <text:p text:style-name="P567"><text:span text:style-name="T567_1">EMCAF<text:s/>has<text:s/>adopted<text:s/>EIB’s<text:s/>expertise<text:s/>and<text:s/>processes<text:s/>for<text:s/>environmental<text:s/>and<text:s/>social<text:s/>(E&amp;S).<text:s/>Through<text:s/>a<text:s/>thorough<text:s/>due<text:s/>diligence<text:s/>assessment,<text:s/>our<text:s/>report<text:s/>(March<text:s/>2024)<text:s/>found<text:s/>that<text:s/>EMCAF<text:s/>has<text:s/>strong<text:s/>commitments<text:s/>for<text:s/>gender<text:s/>equality<text:s/>(e.g.<text:s/>2xchallenge).<text:s/>Through<text:s/>the<text:s/></text:span><text:span text:style-name="T567_2">Logframe</text:span><text:span text:style-name="T567_3"><text:s/></text:span><text:span text:style-name="T567_4">and<text:s/>legal<text:s/>agreements,<text:s/>FCDO<text:s/>has<text:s/>gained<text:s/>further<text:s/>assurances<text:s/>that<text:s/>EMCAF<text:s/>will<text:s/>monitor<text:s/>compliance<text:s/>with<text:s/>the<text:s/>2xChallenge<text:s/>Criteria<text:s/>and<text:s/>gather<text:s/>disaggregated<text:s/>data<text:s/>on<text:s/>disability<text:s/>indicators<text:s/>across<text:s/>Portfolio<text:s/>Funds.<text:s text:c="2"/></text:span></text:p>
      <text:p text:style-name="P568"/>
      <text:p text:style-name="P569"><text:span text:style-name="T569_1">Additionally,<text:s/></text:span><text:span text:style-name="T569_2">EMCAF’s<text:s/>E</text:span><text:span text:style-name="T569_3">&amp;S<text:s/></text:span><text:span text:style-name="T569_4">Management<text:s/>System<text:s/>commits<text:s/>to<text:s/>the<text:s/>following:<text:s/></text:span></text:p>
      <text:list text:style-name="LS21" xml:id="list57">
        <text:list-item>
          <text:p text:style-name="P570"><text:span text:style-name="T570_1">Invest<text:s/>in<text:s/>Target<text:s/>Funds<text:s/>which<text:s/>increase<text:s/>opportunities<text:s/>for<text:s/>women<text:s/>entrepreneurs.<text:s/></text:span></text:p>
        </text:list-item>
        <text:list-item>
          <text:p text:style-name="P571"><text:span text:style-name="T571_1">Support<text:s/>investees<text:s/>to<text:s/>set<text:s/>targets<text:s/>for,<text:s/>and<text:s/>take<text:s/>actions<text:s/>to,<text:s/>increase<text:s/>women’s<text:s/>employment<text:s/>and<text:s/>leadership<text:s/>opportunities.<text:s/></text:span></text:p>
        </text:list-item>
        <text:list-item>
          <text:p text:style-name="P572"><text:span text:style-name="T572_1">Invest<text:s/>in<text:s/>Investees<text:s/>who<text:s/>contribute<text:s/>to<text:s/>tackling<text:s/>deep-rooted<text:s/>gender<text:s/>inequalities<text:s/>and<text:s/>strengthen<text:s/>resilience<text:s/>and<text:s/>adaptive<text:s/>capacity<text:s/>of<text:s/>women<text:s/>and<text:s/>girls.<text:s/></text:span></text:p>
        </text:list-item>
        <text:list-item>
          <text:p text:style-name="P573"><text:span text:style-name="T573_1">Ensure<text:s/>women<text:s/>and<text:s/>girls<text:s/>have<text:s/>access<text:s/>to<text:s/>and<text:s/>benefit<text:s/>from<text:s/>low-carbon<text:s/>and<text:s/>climate<text:s/>resilient<text:s/>infrastructure<text:s/>and<text:s/>services<text:s/>generated<text:s/>by<text:s/>Investees.</text:span></text:p>
        </text:list-item>
      </text:list>
      <text:p text:style-name="P574"/>
      <text:p text:style-name="P575"/>
      <text:p text:style-name="P576"><text:span text:style-name="T576_1">F:<text:s/>PROGRAMME<text:s/>MANAGEMENT:<text:s/></text:span><text:bookmark-start text:name="_Hlk21353049"/><text:span text:style-name="T576_2">DELIVERY,<text:s/>COMMERCIAL<text:s/>&amp;<text:s/>FINANCIAL<text:s/>PERFORMANCE</text:span><text:bookmark-end text:name="_Hlk21353049"/></text:p>
      <text:p text:style-name="P577"/>
      <text:p text:style-name="P578"><text:span text:style-name="T578_1">Summarise<text:s/>the<text:s/>performance<text:s/>of<text:s/>partners<text:s/>and<text:s/>FCDO,<text:s/>notably<text:s/>on<text:s/>commercial<text:s/>and<text:s/>financial<text:s/>issues.<text:s/></text:span></text:p>
      <text:p text:style-name="P579"/>
      <text:p text:style-name="P580"><text:span text:style-name="T580_1">EMCAF<text:s/>was<text:s/>established<text:s/>in<text:s/>2021.<text:s/>The<text:s/>first<text:s/>year<text:s/>of<text:s/>FCDO’s<text:s/>involvement<text:s/>in<text:s/>the<text:s/>programme<text:s/></text:span><text:span text:style-name="T580_2">(2024-)<text:s/></text:span><text:span text:style-name="T580_3">has<text:s/>been<text:s/>delivered<text:s/>through<text:s/>two<text:s/>implementing<text:s/>partners:</text:span></text:p>
      <text:list text:style-name="LS17" xml:id="list61">
        <text:list-item>
          <text:p text:style-name="P581"><text:span text:style-name="T581_1">Allianz<text:s/>Global<text:s/>Investors<text:s/>(AGI)</text:span><text:span text:style-name="T581_2"><text:s/>as<text:s/></text:span><text:span text:style-name="T581_3">Fund<text:s/>Manager<text:s/>and<text:s/>General<text:s/>Partner</text:span></text:p>
        </text:list-item>
        <text:list-item>
          <text:p text:style-name="P582"><text:span text:style-name="T582_1">European<text:s/>Investment<text:s/>Bank<text:s/>(EIB)</text:span><text:span text:style-name="T582_2"><text:s/>as<text:s/>the<text:s/>Fund’s<text:s/>advisor<text:s/>(</text:span><text:span text:style-name="T582_3">e.g.</text:span><text:span text:style-name="T582_4"><text:s/></text:span><text:span text:style-name="T582_5">on<text:s/>investment<text:s/></text:span><text:span text:style-name="T582_6">pipeline</text:span><text:span text:style-name="T582_7">)</text:span></text:p>
        </text:list-item>
      </text:list>
      <text:p text:style-name="P583"/>
      <text:p text:style-name="P584"><text:span text:style-name="T584_1">The<text:s/>beneficial<text:s/>ownership<text:s/>of<text:s/>EMCAF<text:s/>and<text:s/>its<text:s/>downstream<text:s/>assets<text:s/>is<text:s/>divided<text:s/>between<text:s/>the<text:s/>general<text:s/>partner,<text:s/>and<text:s/>non-managing<text:s/>limited<text:s/>partners,<text:s/>depending<text:s/>on<text:s/>their<text:s/>varying<text:s/>capital<text:s/>contributions<text:s/>and<text:s/>positions<text:s/>in<text:s/>the<text:s/>fund<text:s/>as<text:s/>junior<text:s/>or<text:s/>senior<text:s/>investors.<text:s text:c="2"/></text:span></text:p>
      <text:p text:style-name="P585"/>
      <text:p text:style-name="P586"><text:span text:style-name="T586_1">The<text:s/>fund<text:s/></text:span><text:span text:style-name="T586_2">reached<text:s/>final<text:s/>closing<text:s/>in<text:s/>December<text:s/>2024<text:s/>at<text:s/>450m<text:s/>EUR.<text:s/>Within<text:s/>this,<text:s/>FCDO<text:s/></text:span><text:span text:style-name="T586_3">(Junior<text:s/>Limited<text:s/>Partner)<text:s/></text:span><text:span text:style-name="T586_4">has<text:s/>made<text:s/>a<text:s/>capital<text:s/>commitment<text:s/></text:span><text:span text:style-name="T586_5">of<text:s/></text:span><text:span text:style-name="T586_6"><text:s/>EUR</text:span><text:span text:style-name="T586_7"><text:s/>10m</text:span><text:span text:style-name="T586_8"><text:s/>and<text:s/>has<text:s/>currently<text:s/></text:span><text:span text:style-name="T586_9">invested<text:s/></text:span><text:span text:style-name="T586_10">£2,399,037.27</text:span><text:span text:style-name="T586_11"><text:s/>of<text:s/>this,</text:span><text:span text:style-name="T586_12"><text:s/>through<text:s/></text:span><text:span text:style-name="T586_13">two<text:s/></text:span><text:span text:style-name="T586_14">payments<text:s/>across<text:s/></text:span><text:span text:style-name="T586_15">two<text:s/></text:span><text:span text:style-name="T586_16">Financial<text:s/>Years.</text:span></text:p>
      <text:p text:style-name="P587"/>
      <text:p text:style-name="P588"><text:span text:style-name="T588_1">Due<text:s/>to<text:s/>the<text:s/>fund-of-funds<text:s/>structure,<text:s/>in<text:s/>future<text:s/>Annual<text:s/>Reviews<text:s/>it<text:s/>may<text:s/>be<text:s/>necessary<text:s/>to<text:s/>also<text:s/>assess<text:s/>the<text:s/>performance<text:s/>of<text:s/>downstream<text:s/>funds<text:s/>as<text:s/>they<text:s/>develop.</text:span></text:p>
      <text:p text:style-name="P589"/>
      <text:p text:style-name="P590"><text:span text:style-name="T590_1">Financial<text:s/>Management</text:span></text:p>
      <text:p text:style-name="P591"/>
      <text:p text:style-name="P592"><text:span text:style-name="T592_1">FCDO’s</text:span><text:span text:style-name="T592_2"><text:s/></text:span><text:span text:style-name="T592_3">first<text:s/>payment<text:s/>to<text:s/>EMCAF<text:s/>took<text:s/>place<text:s/>in<text:s/>March<text:s/>(EUR<text:s/>1,000,000,<text:s/>approx.<text:s/>855,622.29<text:s/>GBP),<text:s/>followed<text:s/>by<text:s/>a<text:s/>second<text:s/>payment<text:s/>in<text:s/>April<text:s/>2024<text:s/>(EUR<text:s/>1,800,000,<text:s/>approx.<text:s/>1,543,414.98<text:s/>GBP)</text:span><text:span text:style-name="T592_4">.</text:span><text:span text:style-name="T592_5"><text:s/></text:span><text:span text:style-name="T592_6">To-date,<text:s/>FCDO<text:s/>has<text:s/>invested<text:s/>approximately<text:s/></text:span><text:span text:style-name="T592_7">£2,399,037.27</text:span><text:span text:style-name="T592_8"><text:s/>into<text:s/>EMCAF</text:span><text:span text:style-name="T592_9"><text:s/>of<text:s/>the<text:s/></text:span><text:span text:style-name="T592_10">total<text:s/></text:span><text:span text:style-name="T592_11"><text:s/>EUR</text:span><text:span text:style-name="T592_12"><text:s/>10m</text:span><text:span text:style-name="T592_13"><text:s/>capital<text:s/>commitment</text:span><text:span text:style-name="T592_14">.</text:span></text:p>
      <text:p text:style-name="P593"/>
      <text:p text:style-name="P594"><text:span text:style-name="T594_1">As<text:s/>the<text:s/>EMCAF<text:s/>income<text:s/>waterfall<text:s/>prioritises<text:s/>senior<text:s/>investors’<text:s/>returns,<text:s/>it<text:s/>is<text:s/>not<text:s/>expected<text:s/>that<text:s/>FCDO<text:s/>will<text:s/>receive<text:s/>return<text:s/>on<text:s/>investments<text:s/>until<text:s/>years<text:s/>6+<text:s/>(2027)<text:s/>and<text:s/>will<text:s/>only<text:s/>see<text:s/>substantial<text:s/>returns<text:s/>on<text:s/>sale<text:s/>of<text:s/>assets<text:s/>in<text:s/>years<text:s/>7-15<text:s/>(2028-2036).<text:s/>The<text:s/>structuring<text:s/>of<text:s/>reflows<text:s/>in<text:s/>this<text:s/>manner<text:s/>was<text:s/>decided<text:s/>during<text:s/>design<text:s/>of<text:s/>EMCAF,<text:s/>prior<text:s/>to<text:s/>FCDO<text:s/>joining<text:s/>the<text:s/>partnership.<text:s/></text:span></text:p>
      <text:p text:style-name="P595"/>
      <text:p text:style-name="P596"><text:span text:style-name="T596_1">As<text:s/>an<text:s/>investment,<text:s/>whilst<text:s/>FCDO<text:s/>funds<text:s/>are<text:s/>at<text:s/>risk,<text:s/>reflows<text:s/></text:span><text:span text:style-name="T596_2">are</text:span><text:span text:style-name="T596_3"><text:s/>anticipated.<text:s/>FCDO<text:s/>funding<text:s/>as<text:s/>junior<text:s/>equity<text:s/>will<text:s/>operate<text:s/>as<text:s/>first-loss<text:s/>capital,<text:s/>so<text:s/>may<text:s/>be<text:s/>eroded<text:s/>if<text:s/>the<text:s/>Fund<text:s/>is<text:s/>not<text:s/>achieving<text:s/>strong<text:s/>returns.<text:s/>However,<text:s/>EMCAF<text:s/>expects<text:s/>returns</text:span><text:span text:style-name="T596_4">,<text:s/>not<text:s/>least<text:s/>based<text:s/>on<text:s/></text:span><text:span text:style-name="T596_5">the<text:s/>performance<text:s/>of<text:s/>its<text:s/>predecessor,<text:s/>the<text:s/>Global<text:s/>Energy<text:s/>Efficiency<text:s/>and<text:s/>Renewable<text:s/>Energy<text:s/>Fund<text:s/>(GEEREF),<text:s/>so<text:s/>reflows<text:s/>to<text:s/>FCDO<text:s/>are<text:s/>anticipated,<text:s/>through<text:s/>share<text:s/>of<text:s/>any<text:s/>profits<text:s/>on<text:s/>investments<text:s/>(recognised<text:s/>as<text:s/>negative<text:s/>RDEL)<text:s/>and<text:s/>following<text:s/>investment<text:s/>exits<text:s/>and<text:s/>the<text:s/>eventual<text:s/>closure<text:s/>of<text:s/>the<text:s/>Fund<text:s/>(recognised<text:s/>as<text:s/>negative<text:s/>non-fiscal<text:s/>CDEL).<text:s text:c="3"/></text:span></text:p>
      <text:p text:style-name="P597"/>
      <text:p text:style-name="P598"><text:span text:style-name="T598_1">Reflows<text:s/>will<text:s/>be<text:s/>held<text:s/>in<text:s/>a<text:s/>blocked<text:s/>account<text:s/>and<text:s/>released<text:s/>to<text:s/>FCDO<text:s/>upon<text:s/>agreement<text:s/>by<text:s/>the<text:s/>FCDO<text:s/>programme<text:s/>management<text:s/>team.<text:s/>This<text:s/>will<text:s/>allow<text:s/>FCDO<text:s/>to<text:s/>manage<text:s/>negative<text:s/>ODA<text:s/>risks.<text:s/>FCDO<text:s/>could<text:s/>choose<text:s/>to<text:s/>reinvest<text:s/>reflows<text:s/>into<text:s/>another<text:s/>vehicle<text:s/>or<text:s/>take<text:s/>these<text:s/>back.</text:span></text:p>
      <text:p text:style-name="P599"/>
      <text:p text:style-name="P600"><text:span text:style-name="T600_1">Reporting<text:s/>and<text:s/>Communications</text:span></text:p>
      <text:p text:style-name="P601"/>
      <text:p text:style-name="P602"><text:span text:style-name="T602_1">Through<text:s/>EMCAF’s<text:s/>Fund<text:s/>Managers,<text:s/>AGI,<text:s/>FCDO<text:s/>receives<text:s/></text:span><text:span text:style-name="T602_2">Annual<text:s/>Reports,<text:s/>Quarterly<text:s/>Reports<text:s/>and<text:s/>Environmental<text:s/>and<text:s/>Social<text:s/>(E&amp;S)<text:s/>reports,<text:s/>alongside<text:s/></text:span><text:span text:style-name="T602_3">verbal<text:s/>updates<text:s/>through<text:s/></text:span><text:span text:style-name="T602_4">FCDO</text:span><text:span text:style-name="T602_5">’s</text:span><text:span text:style-name="T602_6"><text:s/>attendance<text:s/>at<text:s/></text:span><text:span text:style-name="T602_7">bi-annual<text:s/></text:span><text:span text:style-name="T602_8">LPAC<text:s/>meetings.</text:span><text:span text:style-name="T602_9"><text:s/>We<text:s/>also<text:s/></text:span><text:span text:style-name="T602_10">receive</text:span><text:span text:style-name="T602_11"><text:s/></text:span><text:span text:style-name="T602_12">unaudited</text:span><text:span text:style-name="T602_13"><text:s/>quarterly<text:s/>financial<text:s/>statements.<text:s/></text:span></text:p>
      <text:p text:style-name="P603"/>
      <text:p text:style-name="P604"><text:span text:style-name="T604_1">Annual<text:s/>Reports:</text:span><text:span text:style-name="T604_2"><text:s/>These<text:s/>reports<text:s/>include;<text:s/>report</text:span><text:span text:style-name="T604_3">ing</text:span><text:span text:style-name="T604_4"><text:s/>on<text:s/>the<text:s/>activities<text:s/>of<text:s/>the<text:s/>preceding<text:s/>financial<text:s/>period,<text:s/></text:span><text:span text:style-name="T604_5">an<text:s/></text:span><text:span text:style-name="T604_6">audit<text:s/>report,<text:s/>financial<text:s/>statements<text:s/></text:span><text:span text:style-name="T604_7">of<text:s/>the<text:s/>fund,<text:s/>statement<text:s/>of<text:s/>net<text:s/>assets,<text:s/>statement<text:s/>of<text:s/>operations,<text:s/>statement<text:s/>of<text:s/>changes<text:s/>in<text:s/>net<text:s/>assets<text:s/>and<text:s/>any<text:s/>other<text:s/>relevant<text:s/>reporting.</text:span></text:p>
      <text:p text:style-name="P605"/>
      <text:p text:style-name="P606"><text:span text:style-name="T606_1">Quarterly<text:s/>Reports:</text:span><text:span text:style-name="T606_2"><text:s/>These<text:s/>reports<text:s/>include;<text:s/></text:span><text:span text:style-name="T606_3">a<text:s/>management<text:s/>summary<text:s/>with<text:s/>key<text:s/>updates,<text:s/>key<text:s/>fund<text:s/>data</text:span><text:span text:style-name="T606_4"><text:s/>on<text:s/>the<text:s/>portfolio</text:span><text:span text:style-name="T606_5">,<text:s/></text:span><text:span text:style-name="T606_6">a<text:s/></text:span><text:span text:style-name="T606_7">fund<text:s/>overview,<text:s/></text:span><text:span text:style-name="T606_8">a<text:s/></text:span><text:span text:style-name="T606_9">corporate<text:s/>governance<text:s/>and<text:s/>operations</text:span><text:span text:style-name="T606_10"><text:s/>overview</text:span><text:span text:style-name="T606_11"><text:s/>and<text:s/>any<text:s/>other<text:s/>relevant<text:s/>updates.</text:span></text:p>
      <text:p text:style-name="P607"/>
      <text:p text:style-name="P608"><text:span text:style-name="T608_1">Delivery<text:s/>against<text:s/>A&amp;R<text:s/>KPIs</text:span></text:p>
      <text:p text:style-name="P609"/>
      <text:p text:style-name="P610"><text:span text:style-name="T610_1">A<text:s/>significant<text:s/>reason<text:s/>for<text:s/>FCDO’s<text:s/>decision<text:s/>to<text:s/>invest<text:s/>into<text:s/>EMCAF<text:s/>is<text:s/>the<text:s/>agreement<text:s/>that<text:s/></text:span><text:span text:style-name="T610_2">the<text:s/>fund</text:span><text:span text:style-name="T610_3"><text:s/>will<text:s/>result<text:s/>in<text:s/>increased<text:s/>investments<text:s/>into<text:s/>A&amp;R<text:s/>Portfolio<text:s/>Funds.</text:span><text:span text:style-name="T610_4"><text:s/></text:span><text:span text:style-name="T610_5">As<text:s/>outlined<text:s/>throughout<text:s/>this<text:s/>Annual<text:s/>Review,<text:s/>it<text:s/>is<text:s/>too<text:s/>early<text:s/>to<text:s/></text:span><text:span text:style-name="T610_6">properly<text:s/></text:span><text:span text:style-name="T610_7">assess<text:s/>the<text:s/>Fund<text:s/>Managers<text:s/>delivery<text:s/>of<text:s/>the<text:s/>agreed</text:span><text:span text:style-name="T610_8"><text:s/></text:span><text:span text:style-name="T610_9">Logframe</text:span><text:span text:style-name="T610_10"><text:s/></text:span><text:span text:style-name="T610_11">KPIs<text:s/>for<text:s/>A&amp;R.<text:s/>However,<text:s/>this<text:s/>will<text:s/>be<text:s/>closely<text:s/>monitored<text:s/>in<text:s/>future<text:s/>reviews.</text:span></text:p>
      <text:p text:style-name="P611"/>
      <text:p text:style-name="P612"/>
      <text:p text:style-name="P613"/>
      <text:p text:style-name="P614"><text:span text:style-name="T614_1">G:<text:s/>MONITORING,<text:s/>EVIDENCE<text:s/>AND<text:s/>LEARNING</text:span><text:span text:style-name="T614_2"><text:s/></text:span></text:p>
      <text:p text:style-name="P615"/>
      <text:p text:style-name="P616"><text:span text:style-name="T616_1">Monitoring<text:s/>and<text:s/>Evaluation</text:span></text:p>
      <text:p text:style-name="P617"/>
      <text:p text:style-name="P618"><text:span text:style-name="T618_1">During<text:s/>2024,<text:s/>the<text:s/>FCDO<text:s/>programme<text:s/>team<text:s/>attended<text:s/>two<text:s/>LPAC<text:s/>meetings</text:span><text:span text:style-name="T618_2"><text:s/>as<text:s/>EMCAF<text:s/>Junior<text:s/>Limited<text:s/>Partners</text:span><text:span text:style-name="T618_3">.<text:s/></text:span><text:span text:style-name="T618_4">One<text:s/>(April<text:s/>2024)<text:s/>in<text:s/>London<text:s/>and<text:s/>the<text:s/>following<text:s/>one<text:s/>(October<text:s/>2024)<text:s/>in<text:s/>Munich</text:span><text:span text:style-name="T618_5">.<text:s/>These<text:s/>aligned<text:s/>with<text:s/>our<text:s/></text:span><text:span text:style-name="T618_6">intention<text:s/></text:span><text:span text:style-name="T618_7">in<text:s/>the<text:s/>Business<text:s/>Case<text:s/>that<text:s/>FCDO<text:s/>would<text:s/>gain<text:s/>a<text:s/>key<text:s/>influencing<text:s/>opportunity<text:s/>through<text:s/>these<text:s/>high-level<text:s/>engagements.<text:s/>Alongside<text:s/>the<text:s/>formal<text:s/>LP</text:span><text:span text:style-name="T618_8">AC<text:s/>meetings,<text:s/>the<text:s/>FCDO<text:s/>team<text:s/>engaged<text:s/>with<text:s/>other<text:s/>investors<text:s/>during<text:s/>the<text:s/>meeting<text:s/>margins,<text:s/>discussing<text:s/>the<text:s/>challenges<text:s/>and<text:s/>opportunities<text:s/>facing<text:s/>climate<text:s/>A&amp;R<text:s/>investment.<text:s/></text:span></text:p>
      <text:p text:style-name="P619"/>
      <text:p text:style-name="P620"><text:span text:style-name="T620_1">T</text:span><text:span text:style-name="T620_2">he<text:s/></text:span><text:span text:style-name="T620_3">programme's</text:span><text:span text:style-name="T620_4"><text:s/>first<text:s/></text:span><text:span text:style-name="T620_5">Logframe</text:span><text:span text:style-name="T620_6"><text:s/></text:span><text:span text:style-name="T620_7">was<text:s/>created<text:s/>with<text:s/>AGI</text:span><text:span text:style-name="T620_8"><text:s/>in<text:s/>August<text:s/>2024</text:span><text:span text:style-name="T620_9">.<text:s/>This<text:s/>was<text:s/>an<text:s/>important<text:s/>early<text:s/>step<text:s/>in<text:s/>setting<text:s/>out<text:s/>the<text:s/>monitoring<text:s/>and<text:s/>evaluation<text:s/>parameters<text:s/>for<text:s/>the<text:s/>programme</text:span><text:span text:style-name="T620_10">,<text:s/>particularly<text:s/>for<text:s/>climate<text:s/>A&amp;R<text:s/>and<text:s/>social<text:s/>impacts.<text:s/>An<text:s/>intermediate<text:s/>update<text:s/>from<text:s/>Fund<text:s/>Managers<text:s/>(ahead<text:s/>of<text:s/>August<text:s/>2025<text:s/>review<text:s/>date)<text:s/>has<text:s/></text:span><text:span text:style-name="T620_11">demonstrated<text:s/>positive<text:s/>progress<text:s/>and<text:s/>insight<text:s/>into<text:s/>the<text:s/>operations<text:s/>of<text:s/>private<text:s/>investors.<text:s/></text:span></text:p>
      <text:p text:style-name="P621"/>
      <text:p text:style-name="P622"><text:span text:style-name="T622_1">The<text:s/>k</text:span><text:span text:style-name="T622_2">ey<text:s/>next<text:s/>step</text:span><text:span text:style-name="T622_3">s</text:span><text:span text:style-name="T622_4"><text:s/>for<text:s/>Monitoring,<text:s/>Evaluation<text:s/>and<text:s/>Learning<text:s/>in<text:s/>the<text:s/>programme<text:s/>will<text:s/>be<text:s/>to</text:span><text:span text:style-name="T622_5">:</text:span></text:p>
      <text:list text:style-name="LS2" xml:id="list63">
        <text:list-item>
          <text:p text:style-name="P623"><text:span text:style-name="T623_1">Depending<text:s/>on<text:s/>the<text:s/>outcome<text:s/>of<text:s/>the<text:s/>forthcoming<text:s/></text:span><text:span text:style-name="T623_2">Logframe</text:span><text:span text:style-name="T623_3"><text:s/></text:span><text:span text:style-name="T623_4">review,<text:s/>update</text:span><text:span text:style-name="T623_5"><text:s/>the<text:s/>existing<text:s/>Output<text:s/>Indicators<text:s/>with<text:s/>the<text:s/>Fund<text:s/>Manager.<text:s/>The<text:s/>rationale<text:s/>and<text:s/>proposed<text:s/>changes<text:s/>have<text:s/>been<text:s/>outlined<text:s/>in<text:s/>the<text:s/></text:span><text:span text:style-name="T623_6">‘Detailed<text:s/>Outputs<text:s/>Scoring’</text:span><text:span text:style-name="T623_7"><text:s/>section.</text:span></text:p>
        </text:list-item>
        <text:list-item>
          <text:p text:style-name="P624"><text:span text:style-name="T624_1">Co</text:span><text:span text:style-name="T624_2">nsider</text:span><text:span text:style-name="T624_3"><text:s/>a<text:s/>site<text:s/>visit<text:s/>to<text:s/>EMCAF’s<text:s/></text:span><text:span text:style-name="T624_4">established<text:s/></text:span><text:span text:style-name="T624_5">downstream<text:s/></text:span><text:span text:style-name="T624_6">A&amp;R<text:s/></text:span><text:span text:style-name="T624_7">funds/projects</text:span><text:span text:style-name="T624_8"><text:s/>to<text:s/></text:span><text:span text:style-name="T624_9">build<text:s/>direct<text:s/>evidence</text:span><text:span text:style-name="T624_10"><text:s/>on<text:s/></text:span><text:span text:style-name="T624_11">the<text:s/>investment<text:s/>logic</text:span><text:span text:style-name="T624_12"><text:s/>and<text:s/></text:span><text:span text:style-name="T624_13">barriers</text:span><text:span text:style-name="T624_14">.<text:s/></text:span></text:p>
        </text:list-item>
        <text:list-item>
          <text:p text:style-name="P625"><text:span text:style-name="T625_1">Agree<text:s/>with<text:s/>AGI<text:s/>how<text:s/>to<text:s/>allocate<text:s/></text:span><text:span text:style-name="T625_2">funding<text:s/>to<text:s/>be<text:s/>used</text:span><text:span text:style-name="T625_3"><text:s/>for<text:s/></text:span><text:span text:style-name="T625_4">evaluati</text:span><text:span text:style-name="T625_5">ve</text:span><text:span text:style-name="T625_6"><text:s/>purposes.<text:s/>The<text:s/>objective<text:s/>is<text:s/>for<text:s/>this<text:s/>budget<text:s/>to<text:s/></text:span><text:span text:style-name="T625_7">be<text:s/>f</text:span><text:span text:style-name="T625_8">ocused<text:s/>on<text:s/>climate<text:s/>A&amp;R<text:s/>investments</text:span><text:span text:style-name="T625_9">,<text:s/></text:span><text:span text:style-name="T625_10">and<text:s/>the<text:s/>programme<text:s/>team<text:s/>will<text:s/>work<text:s/>to<text:s/>build<text:s/>an<text:s/>evidence<text:s/>base<text:s/>to<text:s/>inform<text:s/>the<text:s/>objectives<text:s/>and<text:s/>hypotheses<text:s/>of<text:s/>this<text:s/>review.</text:span></text:p>
        </text:list-item>
      </text:list>
      <table:table table:style-name="Table12">
        <table:table-column table:style-name="Column43"/>
        <table:table-column table:style-name="Column44"/>
        <table:table-column table:style-name="Column45"/>
        <table:table-column table:style-name="Column46"/>
        <table:table-row table:style-name="Row55">
          <table:table-cell table:style-name="Cell181">
            <text:p text:style-name="P626"><text:span text:style-name="T626_1">Date<text:s/>of<text:s/>last<text:s/>narrative<text:s/>financial<text:s/>report</text:span></text:p>
          </table:table-cell>
          <table:table-cell table:style-name="Cell182">
            <text:p text:style-name="P627"><text:span text:style-name="T627_1">31/01/2025</text:span></text:p>
          </table:table-cell>
          <table:table-cell table:style-name="Cell183">
            <text:p text:style-name="P628"><text:span text:style-name="T628_1">Date<text:s/>of<text:s/>last<text:s/>audited<text:s/>annual<text:s/>statement</text:span></text:p>
          </table:table-cell>
          <table:table-cell table:style-name="Cell184">
            <text:p text:style-name="P629"><text:span text:style-name="T629_1">30</text:span><text:span text:style-name="T629_2">/09/</text:span><text:span text:style-name="T629_3">2024</text:span></text:p>
          </table:table-cell>
        </table:table-row>
      </table:table>
      <text:p text:style-name="P630"/>
      <text:p text:style-name="P631"/>
      <text:p text:style-name="P63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Aptos" svg:font-family="Aptos" style:font-pitch="variable" style:font-family-generic="swiss"/>
    <style:font-face style:name="Calibri" svg:font-family="Calibri" style:font-pitch="variable" style:font-family-generic="swiss"/>
    <style:font-face style:name="Arial" svg:font-family="Arial" style:font-pitch="variable" style:font-family-generic="swiss"/>
    <style:font-face style:name="Segoe UI" svg:font-family="Segoe UI" style:font-pitch="variable" style:font-family-generic="swiss"/>
    <style:font-face style:name="Yu Gothic Light" svg:font-family="Yu Gothic Light" style:font-pitch="variable" style:font-family-generic="swiss"/>
    <style:font-face style:name="Calibri Light" svg:font-family="Calibri Light" style:font-pitch="variable" style:font-family-generic="swiss"/>
    <style:font-face style:name="游明朝" svg:font-family="游明朝"/>
  </office:font-face-decls>
  <office:styles>
    <style:default-style style:family="paragraph">
      <style:paragraph-properties fo:line-height="108%" fo:orphans="2" fo:widows="2" style:tab-stop-distance="1.27cm"/>
      <style:text-properties style:use-window-font-color="true" style:font-name="Calibri" fo:font-size="11pt" style:font-name-asian="Calibri" style:font-size-asian="11pt" style:font-name-complex="Arial" style:font-size-complex="11pt" fo:language="en" fo:language-asian="en" fo:language-complex="ar" fo:country="GB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line-height="100%" fo:margin-bottom="0cm" fo:orphans="2" fo:widows="2"/>
      <style:text-properties style:font-name="Arial" fo:font-size="12pt" style:font-name-asian="Times New Roman" style:font-size-asian="12pt" style:font-name-complex="Times New Roman" style:font-size-complex="12pt"/>
    </style:style>
    <style:style style:name="Heading_20_2" style:display-name="Heading 2" style:family="paragraph" style:parent-style-name="Normal" style:default-outline-level="2">
      <style:paragraph-properties fo:margin-top="0.423cm"/>
      <style:text-properties fo:font-style="italic" style:font-style-asian="italic" fo:font-size="14pt" style:font-size-asian="14pt" style:font-size-complex="14pt" fo:font-weight="bold" style:font-weight-asian="bold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paragraph-properties fo:line-height="108%" fo:margin-bottom="0.282cm"/>
      <style:text-properties fo:font-size="11pt" style:font-size-asian="11pt" style:font-size-complex="11pt"/>
    </style:style>
    <style:style style:name="Balloon_20_Text" style:display-name="Balloon Text" style:family="paragraph" style:parent-style-name="Normal">
      <style:text-properties style:font-name="Segoe UI" fo:font-size="9pt" style:font-size-asian="9pt" style:font-name-complex="Segoe UI" style:font-size-complex="9pt"/>
    </style:style>
    <style:style style:name="Balloon_20_Text_20_Char" style:display-name="Balloon Text Char" style:family="text" style:parent-style-name="Default_20_Paragraph_20_Font">
      <style:text-properties style:font-name="Segoe UI" fo:font-size="9pt" style:font-name-asian="Times New Roman" style:font-size-asian="9pt" style:font-name-complex="Segoe UI" style:font-size-complex="9pt"/>
    </style:style>
    <style:style style:name="List_20_Paragraph" style:display-name="List Paragraph" style:family="paragraph" style:parent-style-name="Normal">
      <style:paragraph-properties fo:margin-bottom="0.423cm" fo:margin-left="1.27cm"/>
      <style:text-properties style:font-size-complex="10pt" fo:language-asian="en" fo:country-asian="GB"/>
    </style:style>
    <style:style style:name="List_20_Paragraph_20_Char" style:display-name="List Paragraph Char" style:family="text" style:parent-style-name="Default_20_Paragraph_20_Font">
      <style:text-properties style:font-name="Arial" fo:font-size="12pt" style:font-name-asian="Times New Roman" style:font-size-asian="12pt" style:font-name-complex="Times New Roman" style:font-size-complex="10pt" fo:language-asian="en" fo:country-asian="GB"/>
    </style:style>
    <style:style style:name="Heading_20_2_20_Char" style:display-name="Heading 2 Char" style:family="text" style:parent-style-name="Default_20_Paragraph_20_Font">
      <style:text-properties fo:font-style="italic" style:font-style-asian="italic" style:font-name="Arial" fo:font-size="14pt" style:font-name-asian="Times New Roman" style:font-size-asian="14pt" style:font-name-complex="Times New Roman" style:font-size-complex="14pt" fo:font-weight="bold" style:font-weight-asian="bold" style:letter-kerning="true"/>
    </style:style>
    <style:style style:name="Internet_20_link" style:display-name="Internet link" style:family="text" style:parent-style-name="Default_20_Paragraph_20_Font">
      <style:text-properties fo:color="#0563c1" style:text-underline-style="solid" style:text-underline-color="font-color"/>
    </style:style>
    <style:style style:name="Head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Header_20_Char" style:display-name="Header Char" style:family="text" style:parent-style-name="Default_20_Paragraph_20_Font">
      <style:text-properties style:font-name="Arial" fo:font-size="12pt" style:font-name-asian="Times New Roman" style:font-size-asian="12pt" style:font-name-complex="Times New Roman" style:font-size-complex="12pt"/>
    </style:style>
    <style:style style:name="Foot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Footer_20_Char" style:display-name="Footer Char" style:family="text" style:parent-style-name="Default_20_Paragraph_20_Font">
      <style:text-properties style:font-name="Arial" fo:font-size="12pt" style:font-name-asian="Times New Roman" style:font-size-asian="12pt" style:font-name-complex="Times New Roman" style:font-size-complex="12pt"/>
    </style:style>
    <style:style style:name="Unresolved_20_Mention" style:display-name="Unresolved Mention" style:family="text" style:parent-style-name="Default_20_Paragraph_20_Font">
      <style:text-properties fo:background-color="#e1dfdd" fo:color="#605e5c"/>
    </style:style>
    <style:style style:name="Annotation_20_reference" style:display-name="Annotation reference" style:family="text" style:parent-style-name="Default_20_Paragraph_20_Font">
      <style:text-properties fo:font-size="8pt" style:font-size-asian="8pt" style:font-size-complex="8pt"/>
    </style:style>
    <style:style style:name="Annotation_20_text" style:display-name="Annotation text" style:family="paragraph" style:parent-style-name="Normal">
      <style:text-properties fo:font-size="10pt" style:font-size-asian="10pt" style:font-size-complex="10pt"/>
    </style:style>
    <style:style style:name="Comment_20_Text_20_Char" style:display-name="Comment Text Char" style:family="text" style:parent-style-name="Default_20_Paragraph_20_Font">
      <style:text-properties style:font-name="Arial" fo:font-size="10pt" style:font-name-asian="Times New Roman" style:font-size-asian="10pt" style:font-name-complex="Times New Roman" style:font-size-complex="10pt"/>
    </style:style>
    <style:style style:name="Annotation_20_subject" style:display-name="Annotation subject" style:family="paragraph" style:parent-style-name="Annotation_20_text">
      <style:text-properties fo:font-weight="bold" style:font-weight-asian="bold" style:font-weight-complex="bold"/>
    </style:style>
    <style:style style:name="Comment_20_Subject_20_Char" style:display-name="Comment Subject Char" style:family="text" style:parent-style-name="Comment_20_Text_20_Char">
      <style:text-properties style:font-name="Arial" fo:font-size="10pt" style:font-name-asian="Times New Roman" style:font-size-asian="10pt" style:font-name-complex="Times New Roman" style:font-size-complex="10pt" fo:font-weight="bold" style:font-weight-asian="bold" style:font-weight-complex="bold"/>
    </style:style>
    <style:style style:name="FollowedHyperlink" style:family="text" style:parent-style-name="Default_20_Paragraph_20_Font">
      <style:text-properties fo:color="#954f72" style:text-underline-style="solid" style:text-underline-color="font-color"/>
    </style:style>
    <style:style style:name="Smart_20_Link" style:display-name="Smart Link" style:family="text" style:parent-style-name="Default_20_Paragraph_20_Font">
      <style:text-properties fo:background-color="#f3f2f1" fo:color="#0000ff" style:text-underline-style="solid" style:text-underline-color="font-color"/>
    </style:style>
    <style:style style:name="Para" style:family="paragraph" style:parent-style-name="Normal">
      <style:paragraph-properties fo:text-align="justify" fo:text-indent="-0.635cm" fo:margin-top="0.212cm" fo:margin-bottom="0.212cm" fo:margin-left="1.27cm"/>
      <style:text-properties fo:font-size="11pt" style:font-size-asian="11pt" style:font-name-complex="Arial" style:font-size-complex="11pt"/>
    </style:style>
    <style:style style:name="Para_20_Char" style:display-name="Para Char" style:family="text" style:parent-style-name="Default_20_Paragraph_20_Font">
      <style:text-properties style:font-name="Arial" fo:font-size="11pt" style:font-name-asian="Times New Roman" style:font-size-asian="11pt" style:font-name-complex="Arial" style:font-size-complex="11pt" fo:language-asian="en" fo:country-asian="US"/>
    </style:style>
    <style:style style:name="Revision" style:family="paragraph">
      <style:paragraph-properties fo:line-height="100%" fo:margin-bottom="0cm"/>
      <style:text-properties style:font-name="Arial" fo:font-size="12pt" style:font-name-asian="Times New Roman" style:font-size-asian="12pt" style:font-name-complex="Times New Roman" style:font-size-complex="12pt"/>
    </style:style>
    <style:style style:name="Mention" style:family="text" style:parent-style-name="Default_20_Paragraph_20_Font">
      <style:text-properties fo:background-color="#e1dfdd" fo:color="#2b579a"/>
    </style:style>
    <style:style style:name="Footnote_20_text" style:display-name="Footnote text" style:family="paragraph" style:parent-style-name="Normal">
      <style:text-properties fo:font-size="10pt" style:font-size-asian="10pt" style:font-size-complex="10pt"/>
    </style:style>
    <style:style style:name="Footnote_20_Text_20_Char" style:display-name="Footnote Text Char" style:family="text" style:parent-style-name="Default_20_Paragraph_20_Font">
      <style:text-properties style:font-name="Arial" fo:font-size="10pt" style:font-name-asian="Times New Roman" style:font-size-asian="10pt" style:font-name-complex="Times New Roman" style:font-size-complex="10pt"/>
    </style:style>
    <style:style style:name="Footnote_20_reference" style:display-name="Footnote reference" style:family="text" style:parent-style-name="Default_20_Paragraph_20_Font">
      <style:text-properties style:text-position="super 58%"/>
    </style:style>
    <style:style style:name="List1Level0" style:family="text">
      <style:text-properties style:font-name="Symbol"/>
    </style:style>
    <style:style style:name="List1Level1" style:family="text">
      <style:text-properties style:font-name="Courier New"/>
    </style:style>
    <style:style style:name="List1Level2" style:family="text">
      <style:text-properties style:font-name="Wingdings"/>
    </style:style>
    <style:style style:name="List1Level3" style:family="text">
      <style:text-properties style:font-name="Symbol"/>
    </style:style>
    <style:style style:name="List1Level4" style:family="text">
      <style:text-properties style:font-name="Courier New"/>
    </style:style>
    <style:style style:name="List1Level5" style:family="text">
      <style:text-properties style:font-name="Wingdings"/>
    </style:style>
    <style:style style:name="List1Level6" style:family="text">
      <style:text-properties style:font-name="Symbol"/>
    </style:style>
    <style:style style:name="List1Level7" style:family="text">
      <style:text-properties style:font-name="Courier New"/>
    </style:style>
    <style:style style:name="List1Level8" style:family="text">
      <style:text-properties style:font-name="Wingdings"/>
    </style:style>
    <text:list-style style:name="LS1">
      <text:list-level-style-bullet text:bullet-char="" text:style-name="List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2">
      <text:list-level-style-number style:num-format="1" text:style-name="List2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2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2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3">
      <text:list-level-style-number style:num-format="1" text:style-name="List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a" text:style-name="List3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3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3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3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3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3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3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3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style:style style:name="List4Level0" style:family="text">
      <style:text-properties style:font-name="Symbol"/>
    </style:style>
    <style:style style:name="List4Level1" style:family="text">
      <style:text-properties style:font-name="Courier New"/>
    </style:style>
    <style:style style:name="List4Level2" style:family="text">
      <style:text-properties style:font-name="Wingdings"/>
    </style:style>
    <style:style style:name="List4Level3" style:family="text">
      <style:text-properties style:font-name="Symbol"/>
    </style:style>
    <style:style style:name="List4Level4" style:family="text">
      <style:text-properties style:font-name="Courier New"/>
    </style:style>
    <style:style style:name="List4Level5" style:family="text">
      <style:text-properties style:font-name="Wingdings"/>
    </style:style>
    <style:style style:name="List4Level6" style:family="text">
      <style:text-properties style:font-name="Symbol"/>
    </style:style>
    <style:style style:name="List4Level7" style:family="text">
      <style:text-properties style:font-name="Courier New"/>
    </style:style>
    <style:style style:name="List4Level8" style:family="text">
      <style:text-properties style:font-name="Wingdings"/>
    </style:style>
    <text:list-style style:name="LS4">
      <text:list-level-style-bullet text:bullet-char="" text:style-name="List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5">
      <text:list-level-style-number style:num-format="1" text:style-name="List5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5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5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5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5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5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5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5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5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6">
      <text:list-level-style-number style:num-format="I" text:style-name="List6Level0" style:num-suffix="." text:level="1">
        <style:list-level-properties text:min-label-width="1.27cm" text:min-label-distance="0.635cm" fo:text-align="end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6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6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6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6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6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6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6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6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7Level0" style:family="text">
      <style:text-properties style:font-name="Symbol"/>
    </style:style>
    <style:style style:name="List7Level1" style:family="text">
      <style:text-properties style:font-name="Courier New"/>
    </style:style>
    <style:style style:name="List7Level2" style:family="text">
      <style:text-properties style:font-name="Wingdings"/>
    </style:style>
    <style:style style:name="List7Level3" style:family="text">
      <style:text-properties style:font-name="Symbol"/>
    </style:style>
    <style:style style:name="List7Level4" style:family="text">
      <style:text-properties style:font-name="Courier New"/>
    </style:style>
    <style:style style:name="List7Level5" style:family="text">
      <style:text-properties style:font-name="Wingdings"/>
    </style:style>
    <style:style style:name="List7Level6" style:family="text">
      <style:text-properties style:font-name="Symbol"/>
    </style:style>
    <style:style style:name="List7Level7" style:family="text">
      <style:text-properties style:font-name="Courier New"/>
    </style:style>
    <style:style style:name="List7Level8" style:family="text">
      <style:text-properties style:font-name="Wingdings"/>
    </style:style>
    <text:list-style style:name="LS7">
      <text:list-level-style-bullet text:bullet-char="" text:style-name="List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8">
      <text:list-level-style-number style:num-format="1" text:style-name="List8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8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8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8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8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8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8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8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8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9">
      <text:list-level-style-number style:num-format="1" text:style-name="List9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9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9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9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9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9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9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9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9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10">
      <text:list-level-style-number style:num-format="1" text:style-name="List10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10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0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0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0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0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0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0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0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11">
      <text:list-level-style-number style:num-format="1" text:style-name="List11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display-levels="2" text:style-name="List11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display-levels="3" text:style-name="List11Level2" style:num-suffix="." text:level="3">
        <style:list-level-properties text:space-before="3.492cm" text:min-label-width="0.318cm" fo:text-align="start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display-levels="4" text:style-name="List11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display-levels="5" text:style-name="List11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display-levels="6" text:style-name="List11Level5" style:num-suffix="." text:level="6">
        <style:list-level-properties text:space-before="7.302cm" text:min-label-width="0.318cm" fo:text-align="start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display-levels="7" text:style-name="List11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display-levels="8" text:style-name="List11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display-levels="9" text:style-name="List11Level8" style:num-suffix="." text:level="9">
        <style:list-level-properties text:space-before="11.112cm" text:min-label-width="0.318cm" fo:text-align="start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12">
      <text:list-level-style-number style:num-format="1" text:style-name="List12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12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2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2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2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2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2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2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2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13">
      <text:list-level-style-number style:num-format="a" text:style-name="List13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13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3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3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3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3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3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3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3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14">
      <text:list-level-style-number style:num-format="1" text:style-name="List14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display-levels="2" text:style-name="List14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display-levels="3" text:style-name="List14Level2" style:num-suffix="." text:level="3">
        <style:list-level-properties text:space-before="3.492cm" text:min-label-width="0.318cm" fo:text-align="start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display-levels="4" text:style-name="List14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display-levels="5" text:style-name="List14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display-levels="6" text:style-name="List14Level5" style:num-suffix="." text:level="6">
        <style:list-level-properties text:space-before="7.302cm" text:min-label-width="0.318cm" fo:text-align="start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display-levels="7" text:style-name="List14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display-levels="8" text:style-name="List14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display-levels="9" text:style-name="List14Level8" style:num-suffix="." text:level="9">
        <style:list-level-properties text:space-before="11.112cm" text:min-label-width="0.318cm" fo:text-align="start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15">
      <text:list-level-style-number style:num-format="1" text:style-name="List15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display-levels="2" text:style-name="List15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display-levels="3" text:style-name="List15Level2" style:num-suffix="." text:level="3">
        <style:list-level-properties text:space-before="3.492cm" text:min-label-width="0.318cm" fo:text-align="start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display-levels="4" text:style-name="List15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display-levels="5" text:style-name="List15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display-levels="6" text:style-name="List15Level5" style:num-suffix="." text:level="6">
        <style:list-level-properties text:space-before="7.302cm" text:min-label-width="0.318cm" fo:text-align="start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display-levels="7" text:style-name="List15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display-levels="8" text:style-name="List15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display-levels="9" text:style-name="List15Level8" style:num-suffix="." text:level="9">
        <style:list-level-properties text:space-before="11.112cm" text:min-label-width="0.318cm" fo:text-align="start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16">
      <text:list-level-style-number style:num-format="1" text:style-name="List16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display-levels="2" text:style-name="List16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display-levels="3" text:style-name="List16Level2" style:num-suffix="." text:level="3">
        <style:list-level-properties text:space-before="3.492cm" text:min-label-width="0.318cm" fo:text-align="start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display-levels="4" text:style-name="List16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display-levels="5" text:style-name="List16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display-levels="6" text:style-name="List16Level5" style:num-suffix="." text:level="6">
        <style:list-level-properties text:space-before="7.302cm" text:min-label-width="0.318cm" fo:text-align="start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display-levels="7" text:style-name="List16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display-levels="8" text:style-name="List16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display-levels="9" text:style-name="List16Level8" style:num-suffix="." text:level="9">
        <style:list-level-properties text:space-before="11.112cm" text:min-label-width="0.318cm" fo:text-align="start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17Level0" style:family="text">
      <style:text-properties style:font-name="Aptos"/>
    </style:style>
    <style:style style:name="List17Level1" style:family="text">
      <style:text-properties style:font-name="Courier New"/>
    </style:style>
    <style:style style:name="List17Level2" style:family="text">
      <style:text-properties style:font-name="Wingdings"/>
    </style:style>
    <style:style style:name="List17Level3" style:family="text">
      <style:text-properties style:font-name="Symbol"/>
    </style:style>
    <style:style style:name="List17Level4" style:family="text">
      <style:text-properties style:font-name="Courier New"/>
    </style:style>
    <style:style style:name="List17Level5" style:family="text">
      <style:text-properties style:font-name="Wingdings"/>
    </style:style>
    <style:style style:name="List17Level6" style:family="text">
      <style:text-properties style:font-name="Symbol"/>
    </style:style>
    <style:style style:name="List17Level7" style:family="text">
      <style:text-properties style:font-name="Courier New"/>
    </style:style>
    <style:style style:name="List17Level8" style:family="text">
      <style:text-properties style:font-name="Wingdings"/>
    </style:style>
    <text:list-style style:name="LS17">
      <text:list-level-style-bullet text:bullet-char="-" text:style-name="List1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ptos"/>
      </text:list-level-style-bullet>
      <text:list-level-style-bullet text:bullet-char="o" text:style-name="List1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1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1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1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18">
      <text:list-level-style-number style:num-format="1" text:style-name="List18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18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8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8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8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8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8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8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8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19Level1" style:family="text">
      <style:text-properties style:font-name="Courier New"/>
    </style:style>
    <style:style style:name="List19Level2" style:family="text">
      <style:text-properties style:font-name="Wingdings"/>
    </style:style>
    <style:style style:name="List19Level3" style:family="text">
      <style:text-properties style:font-name="Symbol"/>
    </style:style>
    <style:style style:name="List19Level4" style:family="text">
      <style:text-properties style:font-name="Courier New"/>
    </style:style>
    <style:style style:name="List19Level5" style:family="text">
      <style:text-properties style:font-name="Wingdings"/>
    </style:style>
    <style:style style:name="List19Level6" style:family="text">
      <style:text-properties style:font-name="Symbol"/>
    </style:style>
    <style:style style:name="List19Level7" style:family="text">
      <style:text-properties style:font-name="Courier New"/>
    </style:style>
    <style:style style:name="List19Level8" style:family="text">
      <style:text-properties style:font-name="Wingdings"/>
    </style:style>
    <text:list-style style:name="LS19">
      <text:list-level-style-number style:num-format="1" text:style-name="List19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bullet text:bullet-char="o" text:style-name="List1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1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1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1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20">
      <text:list-level-style-number style:num-format="1" text:style-name="List20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20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20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0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0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0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0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0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0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21">
      <text:list-level-style-number style:num-format="1" text:style-name="List21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display-levels="2" text:style-name="List21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display-levels="3" text:style-name="List21Level2" style:num-suffix="." text:level="3">
        <style:list-level-properties text:space-before="3.492cm" text:min-label-width="0.318cm" fo:text-align="start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display-levels="4" text:style-name="List21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display-levels="5" text:style-name="List21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display-levels="6" text:style-name="List21Level5" style:num-suffix="." text:level="6">
        <style:list-level-properties text:space-before="7.302cm" text:min-label-width="0.318cm" fo:text-align="start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display-levels="7" text:style-name="List21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display-levels="8" text:style-name="List21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display-levels="9" text:style-name="List21Level8" style:num-suffix="." text:level="9">
        <style:list-level-properties text:space-before="11.112cm" text:min-label-width="0.318cm" fo:text-align="start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22">
      <text:list-level-style-number style:num-format="1" text:style-name="List2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a" text:style-name="List22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22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22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22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22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22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22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22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text:list-style style:name="LS23">
      <text:list-level-style-number style:num-format="1" text:style-name="List2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a" text:style-name="List23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23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23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23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23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23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23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23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text:list-style style:name="LS24">
      <text:list-level-style-number style:num-format="1" text:style-name="List24Level0" style:num-suffix=")" text:level="1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</text:list-level-style-number>
      <text:list-level-style-number style:num-format="1" text:style-name="List24Level1" style:num-suffix=")" text:level="2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</text:list-level-style-number>
      <text:list-level-style-number style:num-format="1" text:style-name="List24Level2" style:num-suffix=")" text:level="3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</text:list-level-style-number>
      <text:list-level-style-number style:num-format="1" text:style-name="List24Level3" style:num-suffix=")" text:level="4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</text:list-level-style-number>
      <text:list-level-style-number style:num-format="1" text:style-name="List24Level4" style:num-suffix=")" text:level="5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</text:list-level-style-number>
      <text:list-level-style-number style:num-format="1" text:style-name="List24Level5" style:num-suffix=")" text:level="6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</text:list-level-style-number>
      <text:list-level-style-number style:num-format="1" text:style-name="List24Level6" style:num-suffix=")" text:level="7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</text:list-level-style-number>
      <text:list-level-style-number style:num-format="1" text:style-name="List24Level7" style:num-suffix=")" text:level="8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</text:list-level-style-number>
      <text:list-level-style-number style:num-format="1" text:style-name="List24Level8" style:num-suffix=")" text:level="9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</text:list-level-style-number>
    </text:list-style>
    <style:style style:name="List25Level0" style:family="text">
      <style:text-properties style:font-name="Symbol"/>
    </style:style>
    <style:style style:name="List25Level1" style:family="text">
      <style:text-properties style:font-name="Symbol"/>
    </style:style>
    <style:style style:name="List25Level2" style:family="text">
      <style:text-properties style:font-name="Symbol"/>
    </style:style>
    <style:style style:name="List25Level3" style:family="text">
      <style:text-properties style:font-name="Symbol"/>
    </style:style>
    <style:style style:name="List25Level4" style:family="text">
      <style:text-properties style:font-name="Symbol"/>
    </style:style>
    <style:style style:name="List25Level5" style:family="text">
      <style:text-properties style:font-name="Symbol"/>
    </style:style>
    <style:style style:name="List25Level6" style:family="text">
      <style:text-properties style:font-name="Symbol"/>
    </style:style>
    <style:style style:name="List25Level7" style:family="text">
      <style:text-properties style:font-name="Symbol"/>
    </style:style>
    <style:style style:name="List25Level8" style:family="text">
      <style:text-properties style:font-name="Symbol"/>
    </style:style>
    <text:list-style style:name="LS25">
      <text:list-level-style-bullet text:bullet-char="" text:style-name="List25Level0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2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25Level2" text:level="3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25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25Level4" text:level="5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25Level5" text:level="6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25Level6" text:level="7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25Level7" text:level="8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25Level8" text:level="9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</text:list-style>
    <text:notes-configuration text:note-class="footnote" style:num-format="1" text:start-value="0" text:footnotes-position="page" text:start-numbering-at="document" text:citation-style-name="Footnote_20_reference" text:citation-body-style-name="Footnote_20_tex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249cm" fo:padding-bottom="0cm" fo:margin-bottom="1.249cm" fo:padding-left="0cm" fo:margin-left="2.54cm" fo:padding-right="0cm" fo:margin-right="2.54cm"/>
      <style:header-style>
        <style:header-footer-properties fo:min-height="0.002cm" style:dynamic-spacing="true"/>
      </style:header-style>
      <style:footer-style>
        <style:header-footer-properties fo:min-height="0.002cm" style:dynamic-spacing="true"/>
      </style:footer-style>
    </style:page-layout>
    <style:style style:name="P1" style:family="paragraph" style:parent-style-name="Header" style:master-page-name="Standard"/>
    <style:style style:name="FR1" style:family="graphic" style:parent-style-name="Header">
      <style:graphic-properties draw:stroke="none" draw:fill="none" draw:opacity="0%" style:background-transparency="100%" fo:border-top="none" fo:border-bottom="none" fo:padding-left="0.176cm" fo:border-left="none" fo:border-right="none" style:horizontal-pos="left" style:horizontal-rel="page-start-margin" style:vertical-pos="from-top" style:vertical-rel="paragraph" style:flow-with-text="false" style:wrap="parallel" style:run-through="foreground" fo:wrap-option="no-wrap" draw:auto-grow-height="true" draw:auto-grow-width="true"/>
    </style:style>
    <style:style style:name="P2" style:family="paragraph" style:parent-style-name="Normal"/>
    <style:style style:name="T2_1" style:family="text">
      <style:text-properties fo:color="#000000" style:font-name="Calibri" fo:font-size="10pt" style:font-name-asian="Calibri" style:font-size-asian="10pt" style:font-name-complex="Calibri" style:font-size-complex="10pt"/>
    </style:style>
    <style:style style:name="P3" style:family="paragraph" style:parent-style-name="Footer"/>
    <style:style style:name="FR2" style:family="graphic" style:parent-style-name="Footer">
      <style:graphic-properties draw:stroke="none" draw:fill="none" draw:opacity="0%" style:background-transparency="100%" fo:border-top="none" fo:border-bottom="none" fo:padding-left="0.176cm" fo:border-left="none" fo:border-right="none" style:horizontal-pos="left" style:horizontal-rel="page-start-margin" style:vertical-pos="from-top" style:vertical-rel="paragraph" style:flow-with-text="false" style:wrap="parallel" style:run-through="foreground" fo:wrap-option="no-wrap" draw:auto-grow-height="true" draw:auto-grow-width="true"/>
    </style:style>
    <style:style style:name="P4" style:family="paragraph" style:parent-style-name="Normal"/>
    <style:style style:name="T4_1" style:family="text">
      <style:text-properties fo:color="#000000" style:font-name="Calibri" fo:font-size="10pt" style:font-name-asian="Calibri" style:font-size-asian="10pt" style:font-name-complex="Calibri" style:font-size-complex="10pt"/>
    </style:style>
  </office:automatic-styles>
  <office:master-styles>
    <style:master-page style:name="Standard" style:page-layout-name="pm1">
      <style:header>
        <text:p text:style-name="P1"><draw:frame svg:x="0cm" svg:y="0.002cm" svg:width="1.233cm" svg:height="1.233cm" draw:style-name="FR1" text:anchor-type="char" draw:z-index="4"><draw:text-box fo:min-height="1.233cm"><text:p text:style-name="P2"><text:span text:style-name="T2_1">OFFICIAL</text:span></text:p></draw:text-box><svg:desc>OFFICIAL</svg:desc></draw:frame></text:p>
      </style:header>
      <style:footer>
        <text:p text:style-name="P3"><draw:frame svg:x="0cm" svg:y="0.002cm" svg:width="1.233cm" svg:height="1.233cm" draw:style-name="FR2" text:anchor-type="char" draw:z-index="10"><draw:text-box fo:min-height="1.233cm"><text:p text:style-name="P4"><text:span text:style-name="T4_1">OFFICIAL</text:span></text:p></draw:text-box><svg:desc>OFFICIAL</svg:desc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6.1.0</meta:generator>
    <dc:title>EMCAF Annual Review 2024 - 2025</dc:title>
    <meta:initial-creator>Anthony Perrett</meta:initial-creator>
    <meta:creation-date>2026-07-14T14:00:00</meta:creation-date>
    <dc:creator>Anthony Perrett</dc:creator>
    <dc:date>2026-07-14T14:00:00</dc:date>
    <meta:editing-cycles>2</meta:editing-cycles>
    <meta:document-statistic meta:page-count="21" meta:paragraph-count="466" meta:row-count="1371" meta:word-count="10020" meta:character-count="65772" meta:non-whitespace-character-count="56218"/>
    <meta:user-defined meta:name="Business Document Type">Annual review</meta:user-defined>
    <meta:user-defined meta:name="ClassificationContentMarkingFooterFontProps">#000000,10,Calibri</meta:user-defined>
    <meta:user-defined meta:name="ClassificationContentMarkingFooterShapeIds">5,6,7</meta:user-defined>
    <meta:user-defined meta:name="ClassificationContentMarkingFooterText">OFFICIAL</meta:user-defined>
    <meta:user-defined meta:name="ClassificationContentMarkingHeaderFontProps">#000000,10,Calibri</meta:user-defined>
    <meta:user-defined meta:name="ClassificationContentMarkingHeaderShapeIds">2,3,4</meta:user-defined>
    <meta:user-defined meta:name="ClassificationContentMarkingHeaderText">OFFICIAL</meta:user-defined>
    <meta:user-defined meta:name="ContentTypeId">0x010100A9E804AD2130B047BEB1B1355903FA5907007AAE2AFB0AD7224A8A09419D3F00EB78</meta:user-defined>
    <meta:user-defined meta:name="docLang">en</meta:user-defined>
    <meta:user-defined meta:name="MediaServiceImageTags"/>
    <meta:user-defined meta:name="MSIP_Label_9e9cc48d-6fba-4c12-9882-137473def580_ActionId">d4919ea7-280d-4e60-8528-17827166ba9a</meta:user-defined>
    <meta:user-defined meta:name="MSIP_Label_9e9cc48d-6fba-4c12-9882-137473def580_ContentBits">0</meta:user-defined>
    <meta:user-defined meta:name="MSIP_Label_9e9cc48d-6fba-4c12-9882-137473def580_Enabled">true</meta:user-defined>
    <meta:user-defined meta:name="MSIP_Label_9e9cc48d-6fba-4c12-9882-137473def580_Method">Privileged</meta:user-defined>
    <meta:user-defined meta:name="MSIP_Label_9e9cc48d-6fba-4c12-9882-137473def580_Name">Official</meta:user-defined>
    <meta:user-defined meta:name="MSIP_Label_9e9cc48d-6fba-4c12-9882-137473def580_SetDate">2022-06-19T02:53:36Z</meta:user-defined>
    <meta:user-defined meta:name="MSIP_Label_9e9cc48d-6fba-4c12-9882-137473def580_SiteId">d3a2d0d3-7cc8-4f52-bbf9-85bd43d94279</meta:user-defined>
    <meta:user-defined meta:name="MSIP_Label_e4c996da-17fa-4fc5-8989-2758fb4cf86b_ActionId">919708a4-416e-499e-8edc-0000a189eb48</meta:user-defined>
    <meta:user-defined meta:name="MSIP_Label_e4c996da-17fa-4fc5-8989-2758fb4cf86b_ContentBits">1</meta:user-defined>
    <meta:user-defined meta:name="MSIP_Label_e4c996da-17fa-4fc5-8989-2758fb4cf86b_Enabled">true</meta:user-defined>
    <meta:user-defined meta:name="MSIP_Label_e4c996da-17fa-4fc5-8989-2758fb4cf86b_Method">Privileged</meta:user-defined>
    <meta:user-defined meta:name="MSIP_Label_e4c996da-17fa-4fc5-8989-2758fb4cf86b_Name">OFFICIAL</meta:user-defined>
    <meta:user-defined meta:name="MSIP_Label_e4c996da-17fa-4fc5-8989-2758fb4cf86b_SetDate">2021-06-16T13:10:56Z</meta:user-defined>
    <meta:user-defined meta:name="MSIP_Label_e4c996da-17fa-4fc5-8989-2758fb4cf86b_SiteId">cdf709af-1a18-4c74-bd93-6d14a64d73b3</meta:user-defined>
  </office:meta>
</office:document-meta>
</file>