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 Math" svg:font-family="Cambria Math" style:font-pitch="variable" style:font-family-generic="roman"/>
    <style:font-face style:name="Segoe UI" svg:font-family="Segoe UI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-complex="Arial" fo:font-weight="bold" style:font-weight-asian="bold"/>
    </style:style>
    <style:style style:name="P2" style:family="paragraph" style:parent-style-name="Normal">
      <style:text-properties fo:font-style="italic" style:font-style-asian="italic" style:font-name-complex="Arial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245cm"/>
    </style:style>
    <style:style style:name="Column2" style:family="table-column">
      <style:table-column-properties style:column-width="3.461cm"/>
    </style:style>
    <style:style style:name="Column3" style:family="table-column">
      <style:table-column-properties style:column-width="5.085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4_3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4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5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6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7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8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9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10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4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0" style:family="paragraph" style:parent-style-name="Normal"/>
    <style:style style:name="T1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" style:family="paragraph" style:parent-style-name="Normal">
      <style:text-properties style:font-name-complex="Arial" fo:font-weight="bold" style:font-weight-asian="bold"/>
    </style:style>
    <style:style style:name="P12" style:family="paragraph" style:parent-style-name="Normal"/>
    <style:style style:name="T12_1" style:family="text">
      <style:text-properties style:font-name-complex="Arial" fo:font-weight="bold" style:font-weight-asian="bold"/>
    </style:style>
    <style:style style:name="P13" style:family="paragraph" style:parent-style-name="Normal">
      <style:text-properties style:font-name-complex="Arial" fo:font-weight="bold" style:font-weight-asian="bold"/>
    </style:style>
    <style:style style:name="Table2" style:family="table">
      <style:table-properties table:align="left" style:width="9.389cm" fo:margin-left="0.19cm"/>
    </style:style>
    <style:style style:name="Column4" style:family="table-column">
      <style:table-column-properties style:column-width="3.732cm"/>
    </style:style>
    <style:style style:name="Column5" style:family="table-column">
      <style:table-column-properties style:column-width="1.637cm"/>
    </style:style>
    <style:style style:name="Column6" style:family="table-column">
      <style:table-column-properties style:column-width="1.637cm"/>
    </style:style>
    <style:style style:name="Column7" style:family="table-column">
      <style:table-column-properties style:column-width="2.383cm"/>
    </style:style>
    <style:style style:name="Row4" style:family="table-row">
      <style:table-row-properties style:min-row-height="0.529cm"/>
    </style:style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0.529cm"/>
    </style:style>
    <style:style style:name="Cell1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0.926cm"/>
    </style:style>
    <style:style style:name="Cell1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26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7" style:family="paragraph" style:parent-style-name="Normal">
      <style:text-properties style:font-name-complex="Arial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8" style:family="table-column">
      <style:table-column-properties style:column-width="5.747cm"/>
    </style:style>
    <style:style style:name="Column9" style:family="table-column">
      <style:table-column-properties style:column-width="12.044cm"/>
    </style:style>
    <style:style style:name="Row7" style:family="table-row"/>
    <style:style style:name="Cell2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_5" style:family="text"/>
    <style:style style:name="T29_6" style:family="text" style:parent-style-name="Internet_20_link">
      <style:text-properties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29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0" style:family="paragraph" style:parent-style-name="Normal"/>
    <style:style style:name="T30_1" style:family="text">
      <style:text-properties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/>
    </style:style>
    <style:style style:name="T30_2" style:family="text"/>
    <style:style style:name="T30_3" style:family="text" style:parent-style-name="Internet_20_link">
      <style:text-properties fo:color="#0000ff"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 style:text-underline-style="solid" style:text-underline-color="font-color"/>
    </style:style>
    <style:style style:name="T30_4" style:family="text">
      <style:text-properties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/>
    </style:style>
    <style:style style:name="P31" style:family="paragraph" style:parent-style-name="Normal"/>
    <style:style style:name="T31_1" style:family="text">
      <style:text-properties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/>
    </style:style>
    <style:style style:name="T31_2" style:family="text"/>
    <style:style style:name="T31_3" style:family="text" style:parent-style-name="Internet_20_link">
      <style:text-properties fo:color="#0000ff"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 style:text-underline-style="solid" style:text-underline-color="font-color"/>
    </style:style>
    <style:style style:name="T31_4" style:family="text">
      <style:text-properties style:font-name="Arial" fo:font-size="12pt" style:font-name-asian="Arial" style:font-size-asian="12pt" style:font-name-complex="Arial" style:font-size-complex="12pt" fo:language="it" fo:language-asian="en" fo:language-complex="ar" fo:country="IT" fo:country-asian="US" fo:country-complex="SA"/>
    </style:style>
    <style:style style:name="Row8" style:family="table-row">
      <style:table-row-properties style:min-row-height="1.062cm"/>
    </style:style>
    <style:style style:name="Cell2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/>
    <style:style style:name="T33_2" style:family="text" style:parent-style-name="Internet_20_link">
      <style:text-properties fo:color="#0000ff" style:font-name="Arial" fo:font-size="12pt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3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4" style:family="paragraph" style:parent-style-name="Normal"/>
    <style:style style:name="T34_1" style:family="text"/>
    <style:style style:name="T34_2" style:family="text" style:parent-style-name="Internet_20_link">
      <style:text-properties fo:color="#0000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35" style:family="paragraph" style:parent-style-name="Normal">
      <style:text-properties fo:font-style="italic" style:font-style-asian="italic" style:font-style-complex="italic" style:font-name-complex="Arial"/>
    </style:style>
    <style:style style:name="P36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6_1" style:family="text">
      <style:text-properties style:font-name-complex="Arial" fo:font-weight="bold" style:font-weight-asian="bold" style:font-weight-complex="bold"/>
    </style:style>
    <style:style style:name="P37" style:family="paragraph" style:parent-style-name="Normal">
      <style:text-properties style:font-name-complex="Arial" fo:font-weight="bold" style:font-weight-asian="bold"/>
    </style:style>
    <style:style style:name="P38" style:family="paragraph" style:parent-style-name="Normal"/>
    <style:style style:name="T38_1" style:family="text">
      <style:text-properties style:font-name-complex="Arial" fo:font-weight="bold" style:font-weight-asian="bold" style:font-weight-complex="bold"/>
    </style:style>
    <style:style style:name="P39" style:family="paragraph" style:parent-style-name="Normal">
      <style:text-properties style:font-name-complex="Arial" fo:font-weight="bold" style:font-weight-asian="bold" style:font-weight-complex="bold"/>
    </style:style>
    <style:style style:name="P40" style:family="paragraph" style:parent-style-name="Normal"/>
    <style:style style:name="T40_1" style:family="text">
      <style:text-properties fo:color="#000000" style:font-name-asian="Arial" style:font-name-complex="Arial"/>
    </style:style>
    <style:style style:name="T40_2" style:family="text">
      <style:text-properties fo:color="#000000" style:font-name-asian="Arial" style:font-name-complex="Arial"/>
    </style:style>
    <style:style style:name="T40_3" style:family="text">
      <style:text-properties fo:color="#000000" style:font-name-asian="Arial" style:font-name-complex="Arial"/>
    </style:style>
    <style:style style:name="T40_4" style:family="text">
      <style:text-properties fo:color="#000000" style:font-name-asian="Arial" style:font-name-complex="Arial"/>
    </style:style>
    <style:style style:name="T40_5" style:family="text">
      <style:text-properties fo:color="#000000" style:font-name-asian="Arial" style:font-name-complex="Arial"/>
    </style:style>
    <style:style style:name="T40_6" style:family="text">
      <style:text-properties fo:color="#000000" style:font-name-asian="Arial" style:font-name-complex="Arial"/>
    </style:style>
    <style:style style:name="T40_7" style:family="text">
      <style:text-properties fo:color="#000000" style:font-name-asian="Arial" style:font-name-complex="Arial"/>
    </style:style>
    <style:style style:name="T40_8" style:family="text">
      <style:text-properties fo:color="#000000" style:font-name-asian="Arial" style:font-name-complex="Arial"/>
    </style:style>
    <style:style style:name="P41" style:family="paragraph" style:parent-style-name="List_20_Paragraph">
      <style:text-properties fo:color="#000000" style:font-name-asian="Arial" style:font-name-complex="Arial"/>
    </style:style>
    <style:style style:name="T41_1" style:family="text">
      <style:text-properties fo:color="#000000" style:font-name-asian="Arial" style:font-name-complex="Arial" fo:font-weight="bold" style:font-weight-asian="bold" style:font-weight-complex="bold"/>
    </style:style>
    <style:style style:name="T41_2" style:family="text">
      <style:text-properties fo:color="#000000" style:font-name-asian="Arial" style:font-name-complex="Arial"/>
    </style:style>
    <style:style style:name="P42" style:family="paragraph" style:parent-style-name="List_20_Paragraph">
      <style:text-properties fo:color="#000000" style:font-name-asian="Arial" style:font-name-complex="Arial"/>
    </style:style>
    <style:style style:name="T42_1" style:family="text">
      <style:text-properties fo:color="#000000" style:font-name-asian="Arial" style:font-name-complex="Arial" fo:font-weight="bold" style:font-weight-asian="bold" style:font-weight-complex="bold"/>
    </style:style>
    <style:style style:name="T42_2" style:family="text">
      <style:text-properties fo:color="#000000" style:font-name-asian="Arial" style:font-name-complex="Arial"/>
    </style:style>
    <style:style style:name="P43" style:family="paragraph" style:parent-style-name="List_20_Paragraph">
      <style:text-properties fo:color="#000000" style:font-name-asian="Arial" style:font-name-complex="Arial"/>
    </style:style>
    <style:style style:name="T43_1" style:family="text">
      <style:text-properties fo:color="#000000" style:font-name-asian="Arial" style:font-name-complex="Arial" fo:font-weight="bold" style:font-weight-asian="bold" style:font-weight-complex="bold"/>
    </style:style>
    <style:style style:name="T43_2" style:family="text">
      <style:text-properties fo:color="#000000" style:font-name-asian="Arial" style:font-name-complex="Arial"/>
    </style:style>
    <style:style style:name="P44" style:family="paragraph" style:parent-style-name="List_20_Paragraph">
      <style:text-properties fo:color="#000000" style:font-name-asian="Arial" style:font-name-complex="Arial"/>
    </style:style>
    <style:style style:name="T44_1" style:family="text">
      <style:text-properties fo:color="#000000" style:font-name-asian="Arial" style:font-name-complex="Arial" fo:font-weight="bold" style:font-weight-asian="bold" style:font-weight-complex="bold"/>
    </style:style>
    <style:style style:name="T44_2" style:family="text">
      <style:text-properties fo:color="#000000" style:font-name-asian="Arial" style:font-name-complex="Arial"/>
    </style:style>
    <style:style style:name="P45" style:family="paragraph" style:parent-style-name="Normal">
      <style:text-properties fo:color="#000000" style:font-name-asian="Arial" style:font-name-complex="Arial"/>
    </style:style>
    <style:style style:name="P46" style:family="paragraph" style:parent-style-name="Normal"/>
    <style:style style:name="T46_1" style:family="text">
      <style:text-properties fo:color="#000000" style:font-name-asian="Arial" style:font-name-complex="Arial"/>
    </style:style>
    <style:style style:name="T46_2" style:family="text">
      <style:text-properties fo:color="#000000" style:font-name-asian="Arial" style:font-name-complex="Arial"/>
    </style:style>
    <style:style style:name="T46_3" style:family="text">
      <style:text-properties fo:color="#000000" style:font-name-asian="Arial" style:font-name-complex="Arial"/>
    </style:style>
    <style:style style:name="T46_4" style:family="text">
      <style:text-properties fo:color="#000000" style:font-name-asian="Arial" style:font-name-complex="Arial"/>
    </style:style>
    <style:style style:name="T46_5" style:family="text">
      <style:text-properties fo:color="#000000" style:font-name-asian="Arial" style:font-name-complex="Arial"/>
    </style:style>
    <style:style style:name="T46_6" style:family="text">
      <style:text-properties fo:color="#000000" style:font-name-asian="Arial" style:font-name-complex="Arial"/>
    </style:style>
    <style:style style:name="T46_7" style:family="text">
      <style:text-properties fo:color="#000000" style:font-name-asian="Arial" style:font-name-complex="Arial"/>
    </style:style>
    <style:style style:name="T46_8" style:family="text">
      <style:text-properties fo:color="#000000" style:font-name-asian="Arial" style:font-name-complex="Arial"/>
    </style:style>
    <style:style style:name="T46_9" style:family="text">
      <style:text-properties fo:color="#000000" style:font-name-asian="Arial" style:font-name-complex="Arial"/>
    </style:style>
    <style:style style:name="T46_10" style:family="text">
      <style:text-properties fo:color="#000000" style:font-name-asian="Arial" style:font-name-complex="Arial"/>
    </style:style>
    <style:style style:name="T46_11" style:family="text">
      <style:text-properties fo:color="#000000" style:font-name-asian="Arial" style:font-name-complex="Arial"/>
    </style:style>
    <style:style style:name="P47" style:family="paragraph" style:parent-style-name="Normal"/>
    <style:style style:name="T47_1" style:family="text">
      <style:text-properties fo:color="#000000" style:font-name-asian="Arial" style:font-name-complex="Arial"/>
    </style:style>
    <style:style style:name="T47_2" style:family="text">
      <style:text-properties fo:color="#000000" style:font-name-asian="Arial" style:font-name-complex="Arial"/>
    </style:style>
    <style:style style:name="T47_3" style:family="text">
      <style:text-properties fo:color="#000000" style:font-name-asian="Arial" style:font-name-complex="Arial"/>
    </style:style>
    <style:style style:name="T47_4" style:family="text">
      <style:text-properties fo:color="#000000" style:font-name-asian="Arial" style:font-name-complex="Arial"/>
    </style:style>
    <style:style style:name="T47_5" style:family="text">
      <style:text-properties fo:color="#000000" style:font-name-asian="Arial" style:font-name-complex="Arial"/>
    </style:style>
    <style:style style:name="T47_6" style:family="text">
      <style:text-properties fo:color="#000000" style:font-name-asian="Arial" style:font-name-complex="Arial"/>
    </style:style>
    <style:style style:name="T47_7" style:family="text">
      <style:text-properties fo:color="#000000" style:font-name-asian="Arial" style:font-name-complex="Arial"/>
    </style:style>
    <style:style style:name="T47_8" style:family="text">
      <style:text-properties fo:color="#000000" style:font-name-asian="Arial" style:font-name-complex="Arial"/>
    </style:style>
    <style:style style:name="T47_9" style:family="text">
      <style:text-properties fo:color="#000000" style:font-name-asian="Arial" style:font-name-complex="Arial"/>
    </style:style>
    <style:style style:name="P48" style:family="paragraph" style:parent-style-name="Normal">
      <style:text-properties fo:color="#000000" style:font-name-asian="Arial" style:font-name-complex="Arial"/>
    </style:style>
    <style:style style:name="P49" style:family="paragraph" style:parent-style-name="Normal"/>
    <style:style style:name="T49_1" style:family="text">
      <style:text-properties fo:color="#000000" style:font-name-asian="Arial" style:font-name-complex="Arial"/>
    </style:style>
    <style:style style:name="T49_2" style:family="text">
      <style:text-properties fo:color="#000000" style:font-name-asian="Arial" style:font-name-complex="Arial"/>
    </style:style>
    <style:style style:name="T49_3" style:family="text">
      <style:text-properties fo:color="#000000" style:font-name-asian="Arial" style:font-name-complex="Arial"/>
    </style:style>
    <style:style style:name="T49_4" style:family="text">
      <style:text-properties fo:color="#000000" style:font-name-asian="Arial" style:font-name-complex="Arial"/>
    </style:style>
    <style:style style:name="T49_5" style:family="text">
      <style:text-properties fo:color="#000000" style:font-name-asian="Arial" style:font-name-complex="Arial"/>
    </style:style>
    <style:style style:name="T49_6" style:family="text">
      <style:text-properties fo:color="#000000" style:font-name-asian="Arial" style:font-name-complex="Arial"/>
    </style:style>
    <style:style style:name="T49_7" style:family="text">
      <style:text-properties fo:color="#000000" style:font-name-asian="Arial" style:font-name-complex="Arial"/>
    </style:style>
    <style:style style:name="T49_8" style:family="text">
      <style:text-properties fo:color="#000000" style:font-name-asian="Arial" style:font-name-complex="Arial"/>
    </style:style>
    <style:style style:name="T49_9" style:family="text">
      <style:text-properties fo:color="#000000" style:font-name-asian="Arial" style:font-name-complex="Arial"/>
    </style:style>
    <style:style style:name="T49_10" style:family="text">
      <style:text-properties fo:color="#000000" style:font-name-asian="Arial" style:font-name-complex="Arial"/>
    </style:style>
    <style:style style:name="T49_11" style:family="text">
      <style:text-properties fo:color="#000000" style:font-name-asian="Arial" style:font-name-complex="Arial"/>
    </style:style>
    <style:style style:name="T49_12" style:family="text">
      <style:text-properties fo:color="#000000" style:font-name-asian="Arial" style:font-name-complex="Arial"/>
    </style:style>
    <style:style style:name="P50" style:family="paragraph" style:parent-style-name="Normal">
      <style:text-properties fo:color="#000000" style:font-name-asian="Arial" style:font-name-complex="Arial"/>
    </style:style>
    <style:style style:name="P51" style:family="paragraph" style:parent-style-name="Normal"/>
    <style:style style:name="T51_1" style:family="text">
      <style:text-properties fo:color="#000000" style:font-name-asian="Arial" style:font-name-complex="Arial"/>
    </style:style>
    <style:style style:name="T51_2" style:family="text">
      <style:text-properties fo:color="#000000" style:font-name-asian="Arial" style:font-name-complex="Arial"/>
    </style:style>
    <style:style style:name="T51_3" style:family="text">
      <style:text-properties fo:color="#000000" style:font-name-asian="Arial" style:font-name-complex="Arial"/>
    </style:style>
    <style:style style:name="T51_4" style:family="text">
      <style:text-properties fo:color="#000000" style:font-name-asian="Arial" style:font-name-complex="Arial"/>
    </style:style>
    <style:style style:name="T51_5" style:family="text">
      <style:text-properties fo:color="#000000" style:font-name-asian="Arial" style:font-name-complex="Arial"/>
    </style:style>
    <style:style style:name="P52" style:family="paragraph" style:parent-style-name="Normal"/>
    <style:style style:name="T52_1" style:family="text">
      <style:text-properties fo:color="#000000" style:font-name-asian="Arial" style:font-name-complex="Arial"/>
    </style:style>
    <style:style style:name="P53" style:family="paragraph" style:parent-style-name="Normal"/>
    <style:style style:name="T53_1" style:family="text">
      <style:text-properties fo:color="#000000" style:font-name-asian="Arial" style:font-name-complex="Arial"/>
    </style:style>
    <style:style style:name="T53_2" style:family="text">
      <style:text-properties fo:color="#000000" style:font-name-asian="Arial" style:font-name-complex="Arial"/>
    </style:style>
    <style:style style:name="T53_3" style:family="text">
      <style:text-properties fo:color="#000000" style:font-name-asian="Arial" style:font-name-complex="Arial"/>
    </style:style>
    <style:style style:name="T53_4" style:family="text">
      <style:text-properties fo:color="#000000" style:font-name-asian="Arial" style:font-name-complex="Arial"/>
    </style:style>
    <style:style style:name="T53_5" style:family="text">
      <style:text-properties fo:color="#000000" style:font-name-asian="Arial" style:font-name-complex="Arial"/>
    </style:style>
    <style:style style:name="P54" style:family="paragraph" style:parent-style-name="Normal">
      <style:text-properties fo:color="#000000" style:font-name-asian="Arial" style:font-name-complex="Arial"/>
    </style:style>
    <style:style style:name="P55" style:family="paragraph" style:parent-style-name="Normal"/>
    <style:style style:name="T55_1" style:family="text">
      <style:text-properties fo:color="#000000" style:font-name-asian="Arial" style:font-name-complex="Arial"/>
    </style:style>
    <style:style style:name="T55_2" style:family="text">
      <style:text-properties fo:color="#000000" style:font-name-asian="Arial" style:font-name-complex="Arial"/>
    </style:style>
    <style:style style:name="T55_3" style:family="text">
      <style:text-properties fo:color="#000000" style:font-name-asian="Arial" style:font-name-complex="Arial"/>
    </style:style>
    <style:style style:name="T55_4" style:family="text">
      <style:text-properties fo:color="#000000" style:font-name-asian="Arial" style:font-name-complex="Arial"/>
    </style:style>
    <style:style style:name="T55_5" style:family="text">
      <style:text-properties fo:color="#000000" style:font-name-asian="Arial" style:font-name-complex="Arial"/>
    </style:style>
    <style:style style:name="P56" style:family="paragraph" style:parent-style-name="Normal">
      <style:text-properties fo:color="#000000" style:font-name-asian="Arial" style:font-name-complex="Arial"/>
    </style:style>
    <style:style style:name="P57" style:family="paragraph" style:parent-style-name="Normal"/>
    <style:style style:name="T57_1" style:family="text">
      <style:text-properties fo:color="#000000" style:font-name-asian="Arial" style:font-name-complex="Arial"/>
    </style:style>
    <style:style style:name="T57_2" style:family="text">
      <style:text-properties fo:color="#000000" style:font-name-asian="Arial" style:font-name-complex="Arial"/>
    </style:style>
    <style:style style:name="T57_3" style:family="text">
      <style:text-properties fo:color="#000000" style:font-name-asian="Arial" style:font-name-complex="Arial"/>
    </style:style>
    <style:style style:name="P58" style:family="paragraph" style:parent-style-name="Normal">
      <style:text-properties style:font-name-complex="Arial" fo:font-weight="bold" style:font-weight-asian="bold" style:font-weight-complex="bold"/>
    </style:style>
    <style:style style:name="P59" style:family="paragraph" style:parent-style-name="Normal"/>
    <style:style style:name="T59_1" style:family="text">
      <style:text-properties style:font-name-complex="Arial" fo:font-weight="bold" style:font-weight-asian="bold" style:font-weight-complex="bold"/>
    </style:style>
    <style:style style:name="P60" style:family="paragraph" style:parent-style-name="Normal">
      <style:paragraph-properties fo:margin-top="0.071cm"/>
      <style:text-properties fo:color="#000000" style:font-name-asian="Arial" style:font-name-complex="Arial"/>
    </style:style>
    <style:style style:name="P61" style:family="paragraph" style:parent-style-name="Normal">
      <style:paragraph-properties fo:margin-top="0.071cm" fo:margin-bottom="0.071cm"/>
    </style:style>
    <style:style style:name="T61_1" style:family="text">
      <style:text-properties fo:color="#000000" style:font-name-asian="Arial" style:font-name-complex="Arial"/>
    </style:style>
    <style:style style:name="T61_2" style:family="text">
      <style:text-properties fo:color="#000000" style:font-name-asian="Arial" style:font-name-complex="Arial"/>
    </style:style>
    <style:style style:name="T61_3" style:family="text">
      <style:text-properties fo:color="#000000" style:font-name-asian="Arial" style:font-name-complex="Arial"/>
    </style:style>
    <style:style style:name="P62" style:family="paragraph" style:parent-style-name="Normal"/>
    <style:style style:name="T62_1" style:family="text">
      <style:text-properties fo:color="#000000" style:font-name-asian="Arial" style:font-name-complex="Arial"/>
    </style:style>
    <style:style style:name="T62_2" style:family="text">
      <style:text-properties fo:color="#000000" style:font-name-complex="Arial"/>
    </style:style>
    <style:style style:name="T62_3" style:family="text">
      <style:text-properties fo:color="#000000" style:font-name-complex="Arial"/>
    </style:style>
    <style:style style:name="P63" style:family="paragraph" style:parent-style-name="Normal">
      <style:paragraph-properties fo:margin-top="0.071cm"/>
    </style:style>
    <style:style style:name="T63_1" style:family="text">
      <style:text-properties fo:color="#000000" style:font-name-asian="Arial" style:font-name-complex="Arial"/>
    </style:style>
    <style:style style:name="T63_2" style:family="text">
      <style:text-properties style:font-name-asian="Arial" style:font-name-complex="Arial"/>
    </style:style>
    <style:style style:name="T63_3" style:family="text">
      <style:text-properties style:font-name-asian="Arial" style:font-name-complex="Arial"/>
    </style:style>
    <style:style style:name="P64" style:family="paragraph" style:parent-style-name="Normal">
      <style:paragraph-properties fo:margin-top="0.071cm" fo:margin-bottom="0.071cm"/>
    </style:style>
    <style:style style:name="T64_1" style:family="text">
      <style:text-properties style:font-name-asian="Arial" style:font-name-complex="Arial"/>
    </style:style>
    <style:style style:name="T64_2" style:family="text">
      <style:text-properties style:font-name-asian="Arial" style:font-name-complex="Arial"/>
    </style:style>
    <style:style style:name="T64_3" style:family="text">
      <style:text-properties style:font-name-asian="Arial" style:font-name-complex="Arial"/>
    </style:style>
    <style:style style:name="T64_4" style:family="text">
      <style:text-properties style:font-name-asian="Arial" style:font-name-complex="Arial"/>
    </style:style>
    <style:style style:name="T64_5" style:family="text">
      <style:text-properties style:font-name-asian="Arial" style:font-name-complex="Arial"/>
    </style:style>
    <style:style style:name="P65" style:family="paragraph" style:parent-style-name="Normal"/>
    <style:style style:name="T65_1" style:family="text">
      <style:text-properties fo:color="#000000" style:font-name-complex="Arial"/>
    </style:style>
    <style:style style:name="T65_2" style:family="text">
      <style:text-properties fo:color="#000000" style:font-name-complex="Arial"/>
    </style:style>
    <style:style style:name="T65_3" style:family="text">
      <style:text-properties fo:color="#000000" style:font-name-complex="Arial"/>
    </style:style>
    <style:style style:name="P66" style:family="paragraph" style:parent-style-name="Normal">
      <style:text-properties fo:color="#000000" style:font-name-complex="Arial"/>
    </style:style>
    <style:style style:name="P67" style:family="paragraph" style:parent-style-name="Normal"/>
    <style:style style:name="T67_1" style:family="text">
      <style:text-properties fo:color="#000000" style:font-name-complex="Arial"/>
    </style:style>
    <style:style style:name="T67_2" style:family="text">
      <style:text-properties fo:color="#000000" style:font-name-complex="Arial"/>
    </style:style>
    <style:style style:name="T67_3" style:family="text">
      <style:text-properties fo:color="#000000" style:font-name-complex="Arial"/>
    </style:style>
    <style:style style:name="T67_4" style:family="text">
      <style:text-properties fo:color="#000000" style:font-name-complex="Arial"/>
    </style:style>
    <style:style style:name="T67_5" style:family="text">
      <style:text-properties fo:color="#000000" style:font-name-complex="Arial"/>
    </style:style>
    <style:style style:name="T67_6" style:family="text">
      <style:text-properties fo:color="#000000" style:font-name-complex="Arial"/>
    </style:style>
    <style:style style:name="T67_7" style:family="text">
      <style:text-properties fo:color="#000000" style:font-name-complex="Arial"/>
    </style:style>
    <style:style style:name="T67_8" style:family="text">
      <style:text-properties fo:color="#000000" style:font-name-complex="Arial"/>
    </style:style>
    <style:style style:name="P68" style:family="paragraph" style:parent-style-name="Normal">
      <style:text-properties style:font-name-complex="Arial"/>
    </style:style>
    <style:style style:name="P69" style:family="paragraph" style:parent-style-name="Normal">
      <style:paragraph-properties fo:margin-top="0.071cm" fo:margin-bottom="0.071cm"/>
    </style:style>
    <style:style style:name="T69_1" style:family="text">
      <style:text-properties style:font-name-asian="Arial" style:font-name-complex="Arial"/>
    </style:style>
    <style:style style:name="T69_2" style:family="text">
      <style:text-properties style:font-name-asian="Arial" style:font-name-complex="Arial"/>
    </style:style>
    <style:style style:name="T69_3" style:family="text">
      <style:text-properties style:font-name-asian="Arial" style:font-name-complex="Arial"/>
    </style:style>
    <style:style style:name="T69_4" style:family="text">
      <style:text-properties style:font-name-asian="Arial" style:font-name-complex="Arial"/>
    </style:style>
    <style:style style:name="T69_5" style:family="text">
      <style:text-properties style:font-name-asian="Arial" style:font-name-complex="Arial"/>
    </style:style>
    <style:style style:name="P7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-asian="Arial" style:font-name-complex="Arial" fo:font-weight="bold" style:font-weight-asian="bold" style:font-weight-complex="bold"/>
    </style:style>
    <style:style style:name="P7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1_1" style:family="text">
      <style:text-properties style:font-name-complex="Arial" fo:font-weight="bold" style:font-weight-asian="bold"/>
    </style:style>
    <style:style style:name="T71_2" style:family="text">
      <style:text-properties style:font-name-complex="Arial" fo:font-weight="bold" style:font-weight-asian="bold"/>
    </style:style>
    <style:style style:name="T71_3" style:family="text">
      <style:text-properties style:font-name-complex="Arial" fo:font-weight="bold" style:font-weight-asian="bold"/>
    </style:style>
    <style:style style:name="T71_4" style:family="text">
      <style:text-properties style:font-name-complex="Arial" fo:font-weight="bold" style:font-weight-asian="bold" style:font-weight-complex="bold"/>
    </style:style>
    <style:style style:name="T71_5" style:family="text">
      <style:text-properties style:font-name-complex="Arial" fo:font-weight="bold" style:font-weight-asian="bold" style:font-weight-complex="bold"/>
    </style:style>
    <style:style style:name="T71_6" style:family="text">
      <style:text-properties style:font-name-complex="Arial"/>
    </style:style>
    <style:style style:name="T71_7" style:family="text">
      <style:text-properties style:font-name-complex="Arial"/>
    </style:style>
    <style:style style:name="P7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-complex="Arial" fo:font-weight="bold" style:font-weight-asian="bold"/>
    </style:style>
    <style:style style:name="P7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3_1" style:family="text">
      <style:text-properties style:font-name-complex="Arial" fo:font-weight="bold" style:font-weight-asian="bold"/>
    </style:style>
    <style:style style:name="T73_2" style:family="text">
      <style:text-properties style:font-name-complex="Arial" fo:font-weight="bold" style:font-weight-asian="bold"/>
    </style:style>
    <style:style style:name="T73_3" style:family="text">
      <style:text-properties style:font-name-complex="Arial" fo:font-weight="bold" style:font-weight-asian="bold" style:font-weight-complex="bold"/>
    </style:style>
    <style:style style:name="P7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-complex="Arial"/>
    </style:style>
    <style:style style:name="P7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5_1" style:family="text">
      <style:text-properties style:font-name-complex="Arial"/>
    </style:style>
    <style:style style:name="T75_2" style:family="text">
      <style:text-properties style:font-name-complex="Arial"/>
    </style:style>
    <style:style style:name="T75_3" style:family="text">
      <style:text-properties style:font-name-complex="Arial"/>
    </style:style>
    <style:style style:name="T75_4" style:family="text">
      <style:text-properties style:font-name-complex="Arial"/>
    </style:style>
    <style:style style:name="T75_5" style:family="text">
      <style:text-properties style:font-name-complex="Arial"/>
    </style:style>
    <style:style style:name="T75_6" style:family="text">
      <style:text-properties style:font-name-complex="Arial"/>
    </style:style>
    <style:style style:name="P7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-complex="Arial" fo:font-weight="bold" style:font-weight-asian="bold"/>
    </style:style>
    <style:style style:name="P7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7_1" style:family="text">
      <style:text-properties style:font-name-complex="Arial" fo:font-weight="bold" style:font-weight-asian="bold"/>
    </style:style>
    <style:style style:name="T77_2" style:family="text">
      <style:text-properties style:font-name-complex="Arial"/>
    </style:style>
    <style:style style:name="P7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-complex="Arial"/>
    </style:style>
    <style:style style:name="P79" style:family="paragraph" style:parent-style-name="Normal"/>
    <style:style style:name="T79_1" style:family="text">
      <style:text-properties fo:color="#000000" style:font-name-asian="Arial" style:font-name-complex="Arial"/>
    </style:style>
    <style:style style:name="P80" style:family="paragraph" style:parent-style-name="Normal"/>
    <style:style style:name="T80_1" style:family="text">
      <style:text-properties fo:color="#000000" style:font-name-asian="Arial" style:font-name-complex="Arial"/>
    </style:style>
    <style:style style:name="T80_2" style:family="text">
      <style:text-properties fo:color="#000000" style:font-name-asian="Arial" style:font-name-complex="Arial"/>
    </style:style>
    <style:style style:name="T80_3" style:family="text">
      <style:text-properties fo:color="#000000" style:font-name-asian="Arial" style:font-name-complex="Arial"/>
    </style:style>
    <style:style style:name="T80_4" style:family="text">
      <style:text-properties fo:color="#000000" style:font-name-asian="Arial" style:font-name-complex="Arial"/>
    </style:style>
    <style:style style:name="P81" style:family="paragraph" style:parent-style-name="Normal">
      <style:text-properties fo:color="#000000" style:font-name-asian="Arial" style:font-name-complex="Arial"/>
    </style:style>
    <style:style style:name="P82" style:family="paragraph" style:parent-style-name="Normal"/>
    <style:style style:name="T82_1" style:family="text">
      <style:text-properties fo:color="#000000" style:font-name-asian="Arial" style:font-name-complex="Arial"/>
    </style:style>
    <style:style style:name="T82_2" style:family="text">
      <style:text-properties fo:color="#000000" style:font-name-asian="Arial" style:font-name-complex="Arial"/>
    </style:style>
    <style:style style:name="T82_3" style:family="text">
      <style:text-properties fo:color="#000000" style:font-name-asian="Arial" style:font-name-complex="Arial"/>
    </style:style>
    <style:style style:name="P83" style:family="paragraph" style:parent-style-name="Normal">
      <style:text-properties fo:color="#000000" style:font-name-asian="Arial" style:font-name-complex="Arial"/>
    </style:style>
    <style:style style:name="P84" style:family="paragraph" style:parent-style-name="Normal"/>
    <style:style style:name="T84_1" style:family="text">
      <style:text-properties fo:color="#000000" style:font-name-asian="Arial" style:font-name-complex="Arial"/>
    </style:style>
    <style:style style:name="P85" style:family="paragraph" style:parent-style-name="Normal">
      <style:text-properties fo:color="#000000" style:font-name-asian="Arial" style:font-name-complex="Arial"/>
    </style:style>
    <style:style style:name="T85_1" style:family="text">
      <style:text-properties fo:color="#000000" style:font-name-asian="Arial" style:font-name-complex="Arial" fo:font-weight="bold" style:font-weight-asian="bold" style:font-weight-complex="bold"/>
    </style:style>
    <style:style style:name="T85_2" style:family="text">
      <style:text-properties fo:color="#000000" style:font-name-asian="Arial" style:font-name-complex="Arial"/>
    </style:style>
    <style:style style:name="T85_3" style:family="text">
      <style:text-properties fo:color="#000000" style:font-name-asian="Arial" style:font-name-complex="Arial"/>
    </style:style>
    <style:style style:name="T85_4" style:family="text">
      <style:text-properties fo:color="#000000" style:font-name-asian="Arial" style:font-name-complex="Arial"/>
    </style:style>
    <style:style style:name="P86" style:family="paragraph" style:parent-style-name="Normal">
      <style:text-properties fo:color="#000000" style:font-name-asian="Arial" style:font-name-complex="Arial"/>
    </style:style>
    <style:style style:name="T86_1" style:family="text">
      <style:text-properties fo:color="#000000" style:font-name-asian="Arial" style:font-name-complex="Arial" fo:font-weight="bold" style:font-weight-asian="bold" style:font-weight-complex="bold"/>
    </style:style>
    <style:style style:name="T86_2" style:family="text">
      <style:text-properties fo:color="#000000" style:font-name-asian="Arial" style:font-name-complex="Arial"/>
    </style:style>
    <style:style style:name="P87" style:family="paragraph" style:parent-style-name="Normal">
      <style:text-properties fo:color="#000000" style:font-name-asian="Arial" style:font-name-complex="Arial"/>
    </style:style>
    <style:style style:name="T87_1" style:family="text">
      <style:text-properties fo:color="#000000" style:font-name-asian="Arial" style:font-name-complex="Arial" fo:font-weight="bold" style:font-weight-asian="bold" style:font-weight-complex="bold"/>
    </style:style>
    <style:style style:name="T87_2" style:family="text">
      <style:text-properties fo:color="#000000" style:font-name-asian="Arial" style:font-name-complex="Arial"/>
    </style:style>
    <style:style style:name="P88" style:family="paragraph" style:parent-style-name="Normal">
      <style:text-properties fo:color="#000000" style:font-name-asian="Arial" style:font-name-complex="Arial"/>
    </style:style>
    <style:style style:name="T88_1" style:family="text">
      <style:text-properties fo:color="#000000" style:font-name-asian="Arial" style:font-name-complex="Arial" fo:font-weight="bold" style:font-weight-asian="bold" style:font-weight-complex="bold"/>
    </style:style>
    <style:style style:name="T88_2" style:family="text">
      <style:text-properties fo:color="#000000" style:font-name-asian="Arial" style:font-name-complex="Arial"/>
    </style:style>
    <style:style style:name="T88_3" style:family="text">
      <style:text-properties fo:color="#000000" style:font-name-asian="Arial" style:font-name-complex="Arial"/>
    </style:style>
    <style:style style:name="T88_4" style:family="text">
      <style:text-properties fo:color="#000000" style:font-name-asian="Arial" style:font-name-complex="Arial"/>
    </style:style>
    <style:style style:name="P89" style:family="paragraph" style:parent-style-name="Normal">
      <style:text-properties fo:color="#000000" style:font-name-asian="Arial" style:font-name-complex="Arial"/>
    </style:style>
    <style:style style:name="T89_1" style:family="text">
      <style:text-properties fo:color="#000000" style:font-name-asian="Arial" style:font-name-complex="Arial" fo:font-weight="bold" style:font-weight-asian="bold" style:font-weight-complex="bold"/>
    </style:style>
    <style:style style:name="T89_2" style:family="text">
      <style:text-properties fo:color="#000000" style:font-name-asian="Arial" style:font-name-complex="Arial"/>
    </style:style>
    <style:style style:name="P90" style:family="paragraph" style:parent-style-name="Normal">
      <style:text-properties style:font-name-complex="Arial"/>
    </style:style>
    <style:style style:name="P91" style:family="paragraph" style:parent-style-name="Normal"/>
    <style:style style:name="T91_1" style:family="text">
      <style:text-properties style:font-name-complex="Arial" fo:font-weight="bold" style:font-weight-asian="bold"/>
    </style:style>
    <style:style style:name="P92" style:family="paragraph" style:parent-style-name="Normal">
      <style:text-properties fo:color="#000000" style:font-name-asian="Arial" style:font-name-complex="Arial"/>
    </style:style>
    <style:style style:name="P93" style:family="paragraph" style:parent-style-name="Normal"/>
    <style:style style:name="T93_1" style:family="text">
      <style:text-properties fo:color="#000000" style:font-name-asian="Arial" style:font-name-complex="Arial"/>
    </style:style>
    <style:style style:name="T93_2" style:family="text">
      <style:text-properties fo:color="#000000" style:font-name-asian="Arial" style:font-name-complex="Arial"/>
    </style:style>
    <style:style style:name="T93_3" style:family="text">
      <style:text-properties fo:color="#000000" style:font-name-asian="Arial" style:font-name-complex="Arial"/>
    </style:style>
    <style:style style:name="T93_4" style:family="text">
      <style:text-properties fo:color="#000000" style:font-name-asian="Arial" style:font-name-complex="Arial"/>
    </style:style>
    <style:style style:name="T93_5" style:family="text">
      <style:text-properties fo:color="#000000" style:font-name-asian="Arial" style:font-name-complex="Arial"/>
    </style:style>
    <style:style style:name="T93_6" style:family="text">
      <style:text-properties fo:color="#000000" style:font-name-asian="Arial" style:font-name-complex="Arial"/>
    </style:style>
    <style:style style:name="T93_7" style:family="text">
      <style:text-properties fo:color="#000000" style:font-name-asian="Arial" style:font-name-complex="Arial"/>
    </style:style>
    <style:style style:name="T93_8" style:family="text">
      <style:text-properties fo:color="#000000" style:font-name-asian="Arial" style:font-name-complex="Arial"/>
    </style:style>
    <style:style style:name="T93_9" style:family="text">
      <style:text-properties fo:color="#000000" style:font-name-asian="Arial" style:font-name-complex="Arial"/>
    </style:style>
    <style:style style:name="T93_10" style:family="text">
      <style:text-properties fo:color="#000000" style:font-name-asian="Arial" style:font-name-complex="Arial"/>
    </style:style>
    <style:style style:name="T93_11" style:family="text">
      <style:text-properties fo:color="#000000" style:font-name-asian="Arial" style:font-name-complex="Arial"/>
    </style:style>
    <style:style style:name="T93_12" style:family="text">
      <style:text-properties fo:color="#000000" style:font-name-asian="Arial" style:font-name-complex="Arial"/>
    </style:style>
    <style:style style:name="T93_13" style:family="text">
      <style:text-properties fo:color="#000000" style:font-name-asian="Arial" style:font-name-complex="Arial"/>
    </style:style>
    <style:style style:name="T93_14" style:family="text">
      <style:text-properties fo:color="#000000" style:font-name-asian="Arial" style:font-name-complex="Arial"/>
    </style:style>
    <style:style style:name="T93_15" style:family="text">
      <style:text-properties fo:color="#000000" style:font-name-asian="Arial" style:font-name-complex="Arial"/>
    </style:style>
    <style:style style:name="T93_16" style:family="text">
      <style:text-properties fo:color="#000000" style:font-name-asian="Arial" style:font-name-complex="Arial"/>
    </style:style>
    <style:style style:name="T93_17" style:family="text">
      <style:text-properties fo:color="#000000" style:font-name-asian="Arial" style:font-name-complex="Arial"/>
    </style:style>
    <style:style style:name="T93_18" style:family="text">
      <style:text-properties fo:color="#000000" style:font-name-asian="Arial" style:font-name-complex="Arial"/>
    </style:style>
    <style:style style:name="T93_19" style:family="text">
      <style:text-properties fo:color="#000000" style:font-name-asian="Arial" style:font-name-complex="Arial"/>
    </style:style>
    <style:style style:name="T93_20" style:family="text">
      <style:text-properties fo:color="#000000" style:font-name-asian="Arial" style:font-name-complex="Arial"/>
    </style:style>
    <style:style style:name="T93_21" style:family="text">
      <style:text-properties fo:color="#000000" style:font-name-asian="Arial" style:font-name-complex="Arial"/>
    </style:style>
    <style:style style:name="T93_22" style:family="text">
      <style:text-properties fo:color="#000000" style:font-name-asian="Arial" style:font-name-complex="Arial"/>
    </style:style>
    <style:style style:name="T93_23" style:family="text">
      <style:text-properties fo:color="#000000" style:font-name-asian="Arial" style:font-name-complex="Arial"/>
    </style:style>
    <style:style style:name="T93_24" style:family="text">
      <style:text-properties fo:color="#000000" style:font-name-asian="Arial" style:font-name-complex="Arial"/>
    </style:style>
    <style:style style:name="T93_25" style:family="text">
      <style:text-properties fo:color="#000000" style:font-name-asian="Arial" style:font-name-complex="Arial"/>
    </style:style>
    <style:style style:name="T93_26" style:family="text">
      <style:text-properties fo:color="#000000" style:font-name-asian="Arial" style:font-name-complex="Arial"/>
    </style:style>
    <style:style style:name="T93_27" style:family="text">
      <style:text-properties fo:color="#000000" style:font-name-asian="Arial" style:font-name-complex="Arial"/>
    </style:style>
    <style:style style:name="T93_28" style:family="text">
      <style:text-properties fo:color="#000000" style:font-name-asian="Arial" style:font-name-complex="Arial"/>
    </style:style>
    <style:style style:name="T93_29" style:family="text">
      <style:text-properties fo:color="#000000" style:font-name="Cambria Math" style:font-name-asian="Arial" style:font-name-complex="Cambria Math"/>
    </style:style>
    <style:style style:name="T93_30" style:family="text">
      <style:text-properties fo:color="#000000" style:font-name-asian="Arial" style:font-name-complex="Arial"/>
    </style:style>
    <style:style style:name="P94" style:family="paragraph" style:parent-style-name="Normal">
      <style:text-properties fo:color="#ff0000" style:font-name-complex="Arial"/>
    </style:style>
    <style:style style:name="P9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5_1" style:family="text">
      <style:text-properties style:font-name-complex="Arial" fo:font-weight="bold" style:font-weight-asian="bold"/>
    </style:style>
    <style:style style:name="P96" style:family="paragraph" style:parent-style-name="Normal">
      <style:text-properties fo:color="#ff0000" style:font-name-complex="Arial"/>
    </style:style>
    <style:style style:name="P97" style:family="paragraph" style:parent-style-name="Normal"/>
    <style:style style:name="T97_1" style:family="text">
      <style:text-properties style:font-name-complex="Arial"/>
    </style:style>
    <style:style style:name="T97_2" style:family="text">
      <style:text-properties style:font-name-complex="Arial"/>
    </style:style>
    <style:style style:name="T97_3" style:family="text">
      <style:text-properties style:font-name-complex="Arial"/>
    </style:style>
    <style:style style:name="T97_4" style:family="text">
      <style:text-properties style:font-name-complex="Arial"/>
    </style:style>
    <style:style style:name="P98" style:family="paragraph" style:parent-style-name="List_20_Paragraph">
      <style:text-properties style:font-name-asian="Arial" style:font-name-complex="Arial"/>
    </style:style>
    <style:style style:name="T98_1" style:family="text">
      <style:text-properties style:font-name-asian="Arial" style:font-name-complex="Arial"/>
    </style:style>
    <style:style style:name="T98_2" style:family="text">
      <style:text-properties style:font-name-asian="Arial" style:font-name-complex="Arial"/>
    </style:style>
    <style:style style:name="P99" style:family="paragraph" style:parent-style-name="List_20_Paragraph">
      <style:text-properties style:font-name-asian="Arial" style:font-name-complex="Arial"/>
    </style:style>
    <style:style style:name="T99_1" style:family="text">
      <style:text-properties style:font-name-asian="Arial" style:font-name-complex="Arial"/>
    </style:style>
    <style:style style:name="T99_2" style:family="text">
      <style:text-properties style:font-name-asian="Arial" style:font-name-complex="Arial"/>
    </style:style>
    <style:style style:name="T99_3" style:family="text">
      <style:text-properties style:font-name-asian="Arial" style:font-name-complex="Arial"/>
    </style:style>
    <style:style style:name="T99_4" style:family="text">
      <style:text-properties style:font-name-asian="Arial" style:font-name-complex="Arial"/>
    </style:style>
    <style:style style:name="P100" style:family="paragraph" style:parent-style-name="Normal">
      <style:text-properties fo:background-color="#ffff00" style:font-name-complex="Arial"/>
    </style:style>
    <style:style style:name="P101" style:family="paragraph" style:parent-style-name="Normal"/>
    <style:style style:name="T101_1" style:family="text">
      <style:text-properties style:font-name-complex="Arial"/>
    </style:style>
    <style:style style:name="T101_2" style:family="text">
      <style:text-properties style:font-name-complex="Arial"/>
    </style:style>
    <style:style style:name="T101_3" style:family="text">
      <style:text-properties style:font-name-complex="Arial"/>
    </style:style>
    <style:style style:name="T101_4" style:family="text">
      <style:text-properties style:font-name-complex="Arial"/>
    </style:style>
    <style:style style:name="T101_5" style:family="text">
      <style:text-properties style:font-name-complex="Arial"/>
    </style:style>
    <style:style style:name="T101_6" style:family="text">
      <style:text-properties style:font-name-complex="Arial"/>
    </style:style>
    <style:style style:name="T101_7" style:family="text">
      <style:text-properties style:font-name-complex="Arial"/>
    </style:style>
    <style:style style:name="T101_8" style:family="text">
      <style:text-properties style:font-name-complex="Arial"/>
    </style:style>
    <style:style style:name="T101_9" style:family="text">
      <style:text-properties style:font-name-complex="Arial"/>
    </style:style>
    <style:style style:name="T101_10" style:family="text">
      <style:text-properties style:font-name-complex="Arial"/>
    </style:style>
    <style:style style:name="T101_11" style:family="text">
      <style:text-properties style:font-name-complex="Arial"/>
    </style:style>
    <style:style style:name="P102" style:family="paragraph" style:parent-style-name="Normal">
      <style:text-properties style:font-name-complex="Arial" style:font-weight-complex="bold"/>
    </style:style>
    <style:style style:name="P103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03_1" style:family="text">
      <style:text-properties fo:font-style="normal" style:font-style-asian="normal" fo:font-size="12pt" style:font-size-asian="12pt" style:font-size-complex="12pt"/>
    </style:style>
    <style:style style:name="P104" style:family="paragraph" style:parent-style-name="Normal">
      <style:paragraph-properties fo:margin-top="0.071cm"/>
      <style:text-properties fo:color="#000000" style:font-name-asian="Arial" style:font-name-complex="Arial"/>
    </style:style>
    <style:style style:name="P105" style:family="paragraph" style:parent-style-name="Normal">
      <style:paragraph-properties fo:margin-top="0.071cm"/>
    </style:style>
    <style:style style:name="T105_1" style:family="text">
      <style:text-properties fo:color="#000000" style:font-name-asian="Arial" style:font-name-complex="Arial"/>
    </style:style>
    <style:style style:name="P106" style:family="paragraph" style:parent-style-name="List_20_Paragraph">
      <style:paragraph-properties fo:margin-top="0.071cm"/>
    </style:style>
    <style:style style:name="T106_1" style:family="text">
      <style:text-properties fo:color="#000000" style:font-name-asian="Arial" style:font-name-complex="Arial"/>
    </style:style>
    <style:style style:name="T106_2" style:family="text">
      <style:text-properties style:font-name-complex="Arial"/>
    </style:style>
    <style:style style:name="T106_3" style:family="text">
      <style:text-properties style:font-name-complex="Arial"/>
    </style:style>
    <style:style style:name="T106_4" style:family="text">
      <style:text-properties fo:color="#000000" style:font-name-asian="Arial" style:font-name-complex="Arial"/>
    </style:style>
    <style:style style:name="P107" style:family="paragraph" style:parent-style-name="List_20_Paragraph">
      <style:paragraph-properties fo:margin-top="0.071cm"/>
      <style:text-properties fo:color="#000000" style:font-name-asian="Arial" style:font-name-complex="Arial"/>
    </style:style>
    <style:style style:name="T107_1" style:family="text">
      <style:text-properties fo:color="#000000" style:font-name-asian="Arial" style:font-name-complex="Arial"/>
    </style:style>
    <style:style style:name="P108" style:family="paragraph" style:parent-style-name="List_20_Paragraph">
      <style:paragraph-properties fo:margin-top="0.071cm"/>
      <style:text-properties fo:color="#000000" style:font-name-asian="Arial" style:font-name-complex="Arial"/>
    </style:style>
    <style:style style:name="T108_1" style:family="text">
      <style:text-properties fo:color="#000000" style:font-name-asian="Arial" style:font-name-complex="Arial"/>
    </style:style>
    <style:style style:name="P109" style:family="paragraph" style:parent-style-name="List_20_Paragraph">
      <style:paragraph-properties fo:margin-top="0.071cm"/>
    </style:style>
    <style:style style:name="T109_1" style:family="text">
      <style:text-properties fo:color="#000000" style:font-name-asian="Arial" style:font-name-complex="Arial"/>
    </style:style>
    <style:style style:name="T109_2" style:family="text">
      <style:text-properties style:font-name-complex="Arial"/>
    </style:style>
    <style:style style:name="T109_3" style:family="text">
      <style:text-properties fo:color="#000000" style:font-name-asian="Arial" style:font-name-complex="Arial"/>
    </style:style>
    <style:style style:name="P110" style:family="paragraph" style:parent-style-name="List_20_Paragraph">
      <style:paragraph-properties fo:margin-top="0.071cm"/>
      <style:text-properties fo:color="#000000" style:font-name-asian="Arial" style:font-name-complex="Arial"/>
    </style:style>
    <style:style style:name="T110_1" style:family="text">
      <style:text-properties fo:color="#000000" style:font-name-asian="Arial" style:font-name-complex="Arial"/>
    </style:style>
    <style:style style:name="P111" style:family="paragraph" style:parent-style-name="List_20_Paragraph">
      <style:paragraph-properties fo:margin-top="0.071cm"/>
      <style:text-properties fo:color="#000000" style:font-name-asian="Arial" style:font-name-complex="Arial"/>
    </style:style>
    <style:style style:name="T111_1" style:family="text">
      <style:text-properties fo:color="#000000" style:font-name-asian="Arial" style:font-name-complex="Arial"/>
    </style:style>
    <style:style style:name="P112" style:family="paragraph" style:parent-style-name="List_20_Paragraph">
      <style:paragraph-properties fo:margin-top="0.071cm"/>
      <style:text-properties fo:color="#000000" style:font-name-asian="Arial" style:font-name-complex="Arial"/>
    </style:style>
    <style:style style:name="T112_1" style:family="text">
      <style:text-properties fo:color="#000000" style:font-name-asian="Arial" style:font-name-complex="Arial"/>
    </style:style>
    <style:style style:name="P113" style:family="paragraph" style:parent-style-name="Normal">
      <style:paragraph-properties fo:margin-top="0.071cm" fo:margin-bottom="0.071cm"/>
      <style:text-properties fo:color="#000000" style:font-name-asian="Arial" style:font-name-complex="Arial"/>
    </style:style>
    <style:style style:name="Table4" style:family="table">
      <style:table-properties table:align="left" style:width="18.253cm" fo:margin-left="0.19cm"/>
    </style:style>
    <style:style style:name="Column10" style:family="table-column">
      <style:table-column-properties style:column-width="2.501cm"/>
    </style:style>
    <style:style style:name="Column11" style:family="table-column">
      <style:table-column-properties style:column-width="7.251cm"/>
    </style:style>
    <style:style style:name="Column12" style:family="table-column">
      <style:table-column-properties style:column-width="8.5cm"/>
    </style:style>
    <style:style style:name="Row9" style:family="table-row">
      <style:table-row-properties style:min-row-height="0.644cm"/>
    </style:style>
    <style:style style:name="Cell24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114" style:family="paragraph" style:parent-style-name="Normal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115" style:family="paragraph" style:parent-style-name="Normal"/>
    <style:style style:name="T11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6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116" style:family="paragraph" style:parent-style-name="Normal"/>
    <style:style style:name="T1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0.926cm"/>
    </style:style>
    <style:style style:name="Cell27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8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9_2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9_3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4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5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6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7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8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9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10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11" style:family="text">
      <style:text-properties fo:color="#0b0c0c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19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0.951cm"/>
    </style:style>
    <style:style style:name="Cell3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8%"/>
    </style:style>
    <style:style style:name="T1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0.933cm"/>
    </style:style>
    <style:style style:name="Cell3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2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6" style:family="paragraph" style:parent-style-name="Normal">
      <style:text-properties fo:color="#ff0000" style:font-name-complex="Arial" style:font-weight-complex="bold"/>
    </style:style>
    <style:style style:name="P127" style:family="paragraph" style:parent-style-name="Normal"/>
    <style:style style:name="T127_1" style:family="text">
      <style:text-properties style:font-name-complex="Arial" fo:font-weight="bold" style:font-weight-asian="bold" style:font-weight-complex="bold"/>
    </style:style>
    <style:style style:name="T127_2" style:family="text">
      <style:text-properties style:font-name-complex="Arial" fo:font-weight="bold" style:font-weight-asian="bold" style:font-weight-complex="bold"/>
    </style:style>
    <style:style style:name="P128" style:family="paragraph" style:parent-style-name="List_20_Paragraph">
      <style:paragraph-properties fo:margin-left="0.635cm"/>
      <style:text-properties style:font-name-complex="Arial"/>
    </style:style>
    <style:style style:name="P129" style:family="paragraph" style:parent-style-name="Normal"/>
    <style:style style:name="T129_1" style:family="text">
      <style:text-properties style:font-name-complex="Arial"/>
    </style:style>
    <style:style style:name="T129_2" style:family="text">
      <style:text-properties style:font-name-complex="Arial"/>
    </style:style>
    <style:style style:name="T129_3" style:family="text">
      <style:text-properties style:font-name-complex="Arial"/>
    </style:style>
    <style:style style:name="T129_4" style:family="text">
      <style:text-properties style:font-name-complex="Arial"/>
    </style:style>
    <style:style style:name="T129_5" style:family="text">
      <style:text-properties style:font-name-complex="Arial"/>
    </style:style>
    <style:style style:name="T129_6" style:family="text">
      <style:text-properties style:font-name-complex="Arial"/>
    </style:style>
    <style:style style:name="T129_7" style:family="text">
      <style:text-properties style:font-name-complex="Arial"/>
    </style:style>
    <style:style style:name="P130" style:family="paragraph" style:parent-style-name="Normal"/>
    <style:style style:name="T130_1" style:family="text">
      <style:text-properties style:font-name-complex="Arial"/>
    </style:style>
    <style:style style:name="P131" style:family="paragraph" style:parent-style-name="Normal"/>
    <style:style style:name="T131_1" style:family="text">
      <style:text-properties style:font-name-complex="Arial"/>
    </style:style>
    <style:style style:name="T131_2" style:family="text">
      <style:text-properties style:font-name-complex="Arial"/>
    </style:style>
    <style:style style:name="T131_3" style:family="text">
      <style:text-properties style:font-name-complex="Arial"/>
    </style:style>
    <style:style style:name="P132" style:family="paragraph" style:parent-style-name="Normal"/>
    <style:style style:name="T132_1" style:family="text">
      <style:text-properties style:font-name-complex="Arial"/>
    </style:style>
    <style:style style:name="P133" style:family="paragraph" style:parent-style-name="Normal">
      <style:text-properties style:font-name-complex="Arial"/>
    </style:style>
    <style:style style:name="P134" style:family="paragraph" style:parent-style-name="Normal"/>
    <style:style style:name="T134_1" style:family="text">
      <style:text-properties style:font-name-complex="Arial"/>
    </style:style>
    <style:style style:name="T134_2" style:family="text">
      <style:text-properties style:font-name-complex="Arial"/>
    </style:style>
    <style:style style:name="T134_3" style:family="text">
      <style:text-properties style:font-name-complex="Arial"/>
    </style:style>
    <style:style style:name="T134_4" style:family="text">
      <style:text-properties style:font-name-complex="Arial"/>
    </style:style>
    <style:style style:name="T134_5" style:family="text">
      <style:text-properties style:font-name-complex="Arial"/>
    </style:style>
    <style:style style:name="T134_6" style:family="text">
      <style:text-properties style:font-name-complex="Arial"/>
    </style:style>
    <style:style style:name="T134_7" style:family="text">
      <style:text-properties style:font-name-complex="Arial"/>
    </style:style>
    <style:style style:name="T134_8" style:family="text">
      <style:text-properties style:font-name-complex="Arial"/>
    </style:style>
    <style:style style:name="T134_9" style:family="text">
      <style:text-properties style:font-name-complex="Arial"/>
    </style:style>
    <style:style style:name="P135" style:family="paragraph" style:parent-style-name="Normal">
      <style:text-properties style:font-name-complex="Arial"/>
    </style:style>
    <style:style style:name="P136" style:family="paragraph" style:parent-style-name="Normal"/>
    <style:style style:name="T136_1" style:family="text">
      <style:text-properties style:font-name-complex="Arial"/>
    </style:style>
    <style:style style:name="P137" style:family="paragraph" style:parent-style-name="Normal">
      <style:text-properties style:font-name-complex="Arial"/>
    </style:style>
    <style:style style:name="P138" style:family="paragraph" style:parent-style-name="Normal"/>
    <style:style style:name="T138_1" style:family="text">
      <style:text-properties style:font-name-complex="Arial" fo:font-weight="bold" style:font-weight-asian="bold"/>
    </style:style>
    <style:style style:name="T138_2" style:family="text"/>
    <style:style style:name="T138_3" style:family="text" style:parent-style-name="Internet_20_link">
      <style:text-properties style:font-name-complex="Arial" fo:font-weight="bold" style:font-weight-asian="bold"/>
    </style:style>
    <style:style style:name="T138_4" style:family="text">
      <style:text-properties style:font-name-complex="Arial" fo:font-weight="bold" style:font-weight-asian="bold"/>
    </style:style>
    <style:style style:name="P139" style:family="paragraph" style:parent-style-name="Normal">
      <style:text-properties style:font-name-complex="Arial" fo:font-weight="bold" style:font-weight-asian="bold"/>
    </style:style>
    <style:style style:name="P140" style:family="paragraph" style:parent-style-name="Normal">
      <style:paragraph-properties fo:margin-top="0.071cm"/>
    </style:style>
    <style:style style:name="T140_1" style:family="text">
      <style:text-properties fo:color="#000000" style:font-name-asian="Arial" style:font-name-complex="Arial"/>
    </style:style>
    <style:style style:name="T140_2" style:family="text">
      <style:text-properties fo:color="#000000" style:font-name-asian="Arial" style:font-name-complex="Arial"/>
    </style:style>
    <style:style style:name="T140_3" style:family="text">
      <style:text-properties fo:color="#000000" style:font-name-asian="Arial" style:font-name-complex="Arial"/>
    </style:style>
    <style:style style:name="T140_4" style:family="text">
      <style:text-properties fo:color="#000000" style:font-name-asian="Arial" style:font-name-complex="Arial"/>
    </style:style>
    <style:style style:name="T140_5" style:family="text">
      <style:text-properties fo:color="#000000" style:font-name-asian="Arial" style:font-name-complex="Arial"/>
    </style:style>
    <style:style style:name="T140_6" style:family="text">
      <style:text-properties fo:color="#000000" style:font-name-asian="Arial" style:font-name-complex="Arial"/>
    </style:style>
    <style:style style:name="T140_7" style:family="text">
      <style:text-properties fo:color="#000000" style:font-name-asian="Arial" style:font-name-complex="Arial"/>
    </style:style>
    <style:style style:name="T140_8" style:family="text">
      <style:text-properties fo:color="#000000" style:font-name-asian="Arial" style:font-name-complex="Arial"/>
    </style:style>
    <style:style style:name="T140_9" style:family="text">
      <style:text-properties fo:color="#000000" style:font-name-asian="Arial" style:font-name-complex="Arial"/>
    </style:style>
    <style:style style:name="P141" style:family="paragraph" style:parent-style-name="Normal">
      <style:paragraph-properties fo:margin-top="0.071cm"/>
      <style:text-properties fo:color="#000000" style:font-name-asian="Arial" style:font-name-complex="Arial"/>
    </style:style>
    <style:style style:name="P142" style:family="paragraph" style:parent-style-name="Normal">
      <style:paragraph-properties fo:margin-top="0.071cm"/>
    </style:style>
    <style:style style:name="T142_1" style:family="text">
      <style:text-properties fo:color="#000000" style:font-name-asian="Arial" style:font-name-complex="Arial"/>
    </style:style>
    <style:style style:name="P143" style:family="paragraph" style:parent-style-name="Normal">
      <style:paragraph-properties fo:margin-top="0.071cm" fo:margin-bottom="0.071cm"/>
    </style:style>
    <style:style style:name="T143_1" style:family="text">
      <style:text-properties fo:color="#000000" style:font-name-asian="Arial" style:font-name-complex="Arial"/>
    </style:style>
    <style:style style:name="P144" style:family="paragraph" style:parent-style-name="Normal">
      <style:text-properties style:font-name-complex="Arial"/>
    </style:style>
    <style:style style:name="P145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145_1" style:family="text">
      <style:text-properties fo:font-style="normal" style:font-style-asian="normal" style:font-style-complex="normal" fo:font-size="12pt" style:font-size-asian="12pt" style:font-size-complex="12pt"/>
    </style:style>
    <style:style style:name="P146" style:family="paragraph" style:parent-style-name="Normal">
      <style:text-properties fo:font-style="italic" style:font-style-asian="italic" style:font-name-complex="Arial" fo:font-weight="bold" style:font-weight-asian="bold"/>
    </style:style>
    <style:style style:name="Table5" style:family="table">
      <style:table-properties table:align="left" style:width="18.189cm" fo:margin-left="0.19cm"/>
    </style:style>
    <style:style style:name="Column13" style:family="table-column">
      <style:table-column-properties style:column-width="3.752cm"/>
    </style:style>
    <style:style style:name="Column14" style:family="table-column">
      <style:table-column-properties style:column-width="0.801cm"/>
    </style:style>
    <style:style style:name="Column15" style:family="table-column">
      <style:table-column-properties style:column-width="5.449cm"/>
    </style:style>
    <style:style style:name="Column16" style:family="table-column">
      <style:table-column-properties style:column-width="4.06cm"/>
    </style:style>
    <style:style style:name="Column17" style:family="table-column">
      <style:table-column-properties style:column-width="4.127cm"/>
    </style:style>
    <style:style style:name="Row13" style:family="table-row">
      <style:table-row-properties style:min-row-height="0.714cm"/>
    </style:style>
    <style:style style:name="Cell3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4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49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0.873cm"/>
    </style:style>
    <style:style style:name="Cell3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0.873cm"/>
    </style:style>
    <style:style style:name="Cell4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6" style:family="table-row">
      <style:table-row-properties style:min-row-height="0.217cm"/>
    </style:style>
    <style:style style:name="Cell44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156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17" style:family="table-row">
      <style:table-row-properties style:min-row-height="0.556cm"/>
    </style:style>
    <style:style style:name="Cell4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4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5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6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18" style:family="table-row">
      <style:table-row-properties style:min-row-height="0.106cm"/>
    </style:style>
    <style:style style:name="Cell4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/>
    <style:style style:name="T161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62" style:family="paragraph" style:parent-style-name="Normal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3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3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64" style:family="paragraph" style:parent-style-name="Normal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/>
    <style:style style:name="T16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/>
    <style:style style:name="T16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6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67" style:family="paragraph" style:parent-style-name="Normal"/>
    <style:style style:name="T16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6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68" style:family="paragraph" style:parent-style-name="Normal">
      <style:text-properties style:font-name-asian="Arial" style:font-name-complex="Arial" fo:font-weight="bold" style:font-weight-asian="bold" style:font-weight-complex="bold"/>
    </style:style>
    <style:style style:name="P169" style:family="paragraph" style:parent-style-name="Normal"/>
    <style:style style:name="T169_1" style:family="text">
      <style:text-properties style:font-name-asian="Arial" style:font-name-complex="Arial" fo:font-weight="bold" style:font-weight-asian="bold" style:font-weight-complex="bold"/>
    </style:style>
    <style:style style:name="P170" style:family="paragraph" style:parent-style-name="Normal">
      <style:text-properties fo:font-size="10pt" style:font-size-asian="10pt" style:font-size-complex="10pt"/>
    </style:style>
    <style:style style:name="P171" style:family="paragraph" style:parent-style-name="Normal">
      <style:paragraph-properties fo:margin-top="0.071cm"/>
    </style:style>
    <style:style style:name="T171_1" style:family="text">
      <style:text-properties style:font-name-asian="Arial" style:font-name-complex="Arial"/>
    </style:style>
    <style:style style:name="P172" style:family="paragraph" style:parent-style-name="Normal">
      <style:paragraph-properties fo:margin-top="0.071cm"/>
    </style:style>
    <style:style style:name="T172_1" style:family="text">
      <style:text-properties style:font-name-asian="Arial" style:font-name-complex="Arial"/>
    </style:style>
    <style:style style:name="T172_2" style:family="text">
      <style:text-properties style:font-name-asian="Arial" style:font-name-complex="Arial"/>
    </style:style>
    <style:style style:name="T172_3" style:family="text">
      <style:text-properties style:font-name-asian="Arial" style:font-name-complex="Arial"/>
    </style:style>
    <style:style style:name="T172_4" style:family="text">
      <style:text-properties style:font-name-asian="Arial" style:font-name-complex="Arial"/>
    </style:style>
    <style:style style:name="T172_5" style:family="text">
      <style:text-properties style:font-name-asian="Arial" style:font-name-complex="Arial"/>
    </style:style>
    <style:style style:name="T172_6" style:family="text">
      <style:text-properties style:font-name-asian="Arial" style:font-name-complex="Arial"/>
    </style:style>
    <style:style style:name="T172_7" style:family="text">
      <style:text-properties style:font-name-asian="Arial" style:font-name-complex="Arial"/>
    </style:style>
    <style:style style:name="P173" style:family="paragraph" style:parent-style-name="Normal">
      <style:paragraph-properties fo:margin-top="0.071cm"/>
      <style:text-properties style:font-name-asian="Arial" style:font-name-complex="Arial"/>
    </style:style>
    <style:style style:name="P174" style:family="paragraph" style:parent-style-name="Normal">
      <style:paragraph-properties fo:margin-top="0.071cm"/>
    </style:style>
    <style:style style:name="T174_1" style:family="text">
      <style:text-properties style:font-name-asian="Arial" style:font-name-complex="Arial"/>
    </style:style>
    <style:style style:name="T174_2" style:family="text">
      <style:text-properties style:font-name-asian="Arial" style:font-name-complex="Arial"/>
    </style:style>
    <style:style style:name="T174_3" style:family="text">
      <style:text-properties style:font-name-asian="Arial" style:font-name-complex="Arial"/>
    </style:style>
    <style:style style:name="T174_4" style:family="text">
      <style:text-properties style:font-name-asian="Arial" style:font-name-complex="Arial"/>
    </style:style>
    <style:style style:name="T174_5" style:family="text">
      <style:text-properties style:font-name-asian="Arial" style:font-name-complex="Arial"/>
    </style:style>
    <style:style style:name="P175" style:family="paragraph" style:parent-style-name="Normal">
      <style:paragraph-properties fo:margin-top="0.071cm"/>
      <style:text-properties style:font-name-asian="Arial" style:font-name-complex="Arial"/>
    </style:style>
    <style:style style:name="T175_1" style:family="text" style:parent-style-name="Normal">
      <style:text-properties style:font-name-asian="Arial" style:font-name-complex="Arial"/>
    </style:style>
    <style:style style:name="FR1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176" style:family="paragraph" style:parent-style-name="Normal">
      <style:paragraph-properties fo:margin-top="0.071cm"/>
    </style:style>
    <style:style style:name="T176_1" style:family="text">
      <style:text-properties style:font-name-asian="Arial" style:font-name-complex="Arial" fo:font-weight="bold" style:font-weight-asian="bold" style:font-weight-complex="bold"/>
    </style:style>
    <style:style style:name="P177" style:family="paragraph" style:parent-style-name="Normal">
      <style:paragraph-properties fo:margin-top="0.071cm"/>
    </style:style>
    <style:style style:name="T177_1" style:family="text">
      <style:text-properties style:font-name-asian="Arial" style:font-name-complex="Arial"/>
    </style:style>
    <style:style style:name="P178" style:family="paragraph" style:parent-style-name="Normal">
      <style:paragraph-properties fo:margin-top="0.071cm"/>
      <style:text-properties style:font-name-asian="Arial" style:font-name-complex="Arial"/>
    </style:style>
    <style:style style:name="T178_1" style:family="text">
      <style:text-properties style:font-name-asian="Arial" style:font-name-complex="Arial"/>
    </style:style>
    <style:style style:name="T178_2" style:family="text">
      <style:text-properties style:font-name-asian="Arial" style:font-name-complex="Arial" fo:font-weight="bold" style:font-weight-asian="bold" style:font-weight-complex="bold"/>
    </style:style>
    <style:style style:name="T178_3" style:family="text">
      <style:text-properties style:font-name-asian="Arial" style:font-name-complex="Arial"/>
    </style:style>
    <style:style style:name="P179" style:family="paragraph" style:parent-style-name="Normal">
      <style:paragraph-properties fo:margin-top="0.071cm"/>
      <style:text-properties style:font-name-asian="Arial" style:font-name-complex="Arial"/>
    </style:style>
    <style:style style:name="T179_1" style:family="text">
      <style:text-properties style:font-name-asian="Arial" style:font-name-complex="Arial"/>
    </style:style>
    <style:style style:name="T179_2" style:family="text">
      <style:text-properties style:font-name-asian="Arial" style:font-name-complex="Arial" fo:font-weight="bold" style:font-weight-asian="bold" style:font-weight-complex="bold"/>
    </style:style>
    <style:style style:name="T179_3" style:family="text">
      <style:text-properties style:font-name-asian="Arial" style:font-name-complex="Arial"/>
    </style:style>
    <style:style style:name="P180" style:family="paragraph" style:parent-style-name="Normal">
      <style:paragraph-properties fo:margin-top="0.071cm"/>
      <style:text-properties style:font-name-asian="Arial" style:font-name-complex="Arial"/>
    </style:style>
    <style:style style:name="T180_1" style:family="text">
      <style:text-properties style:font-name-asian="Arial" style:font-name-complex="Arial"/>
    </style:style>
    <style:style style:name="T180_2" style:family="text">
      <style:text-properties style:font-name-asian="Arial" style:font-name-complex="Arial" fo:font-weight="bold" style:font-weight-asian="bold" style:font-weight-complex="bold"/>
    </style:style>
    <style:style style:name="T180_3" style:family="text">
      <style:text-properties style:font-name-asian="Arial" style:font-name-complex="Arial"/>
    </style:style>
    <style:style style:name="P181" style:family="paragraph" style:parent-style-name="Normal">
      <style:paragraph-properties fo:margin-top="0.071cm"/>
      <style:text-properties style:font-name-asian="Arial" style:font-name-complex="Arial"/>
    </style:style>
    <style:style style:name="T181_1" style:family="text">
      <style:text-properties style:font-name-asian="Arial" style:font-name-complex="Arial"/>
    </style:style>
    <style:style style:name="T181_2" style:family="text">
      <style:text-properties style:font-name-asian="Arial" style:font-name-complex="Arial" fo:font-weight="bold" style:font-weight-asian="bold" style:font-weight-complex="bold"/>
    </style:style>
    <style:style style:name="T181_3" style:family="text">
      <style:text-properties style:font-name-asian="Arial" style:font-name-complex="Arial"/>
    </style:style>
    <style:style style:name="P182" style:family="paragraph" style:parent-style-name="Normal">
      <style:paragraph-properties fo:margin-top="0.071cm"/>
      <style:text-properties style:font-name-asian="Arial" style:font-name-complex="Arial"/>
    </style:style>
    <style:style style:name="T182_1" style:family="text">
      <style:text-properties style:font-name-asian="Arial" style:font-name-complex="Arial"/>
    </style:style>
    <style:style style:name="T182_2" style:family="text">
      <style:text-properties style:font-name-asian="Arial" style:font-name-complex="Arial" fo:font-weight="bold" style:font-weight-asian="bold" style:font-weight-complex="bold"/>
    </style:style>
    <style:style style:name="T182_3" style:family="text">
      <style:text-properties style:font-name-asian="Arial" style:font-name-complex="Arial"/>
    </style:style>
    <style:style style:name="P183" style:family="paragraph" style:parent-style-name="Normal">
      <style:paragraph-properties fo:margin-top="0.071cm"/>
      <style:text-properties style:font-name-asian="Arial" style:font-name-complex="Arial"/>
    </style:style>
    <style:style style:name="P184" style:family="paragraph" style:parent-style-name="Normal">
      <style:paragraph-properties fo:margin-top="0.071cm" fo:margin-bottom="0.071cm"/>
    </style:style>
    <style:style style:name="T184_1" style:family="text">
      <style:text-properties style:font-name-asian="Arial" style:font-name-complex="Arial"/>
    </style:style>
    <style:style style:name="P185" style:family="paragraph" style:parent-style-name="Normal">
      <style:text-properties fo:language="en"/>
    </style:style>
    <style:style style:name="Table6" style:family="table">
      <style:table-properties table:align="left" style:width="18.189cm" fo:margin-left="0.19cm"/>
    </style:style>
    <style:style style:name="Column18" style:family="table-column">
      <style:table-column-properties style:column-width="3.752cm"/>
    </style:style>
    <style:style style:name="Column19" style:family="table-column">
      <style:table-column-properties style:column-width="0.801cm"/>
    </style:style>
    <style:style style:name="Column20" style:family="table-column">
      <style:table-column-properties style:column-width="5.449cm"/>
    </style:style>
    <style:style style:name="Column21" style:family="table-column">
      <style:table-column-properties style:column-width="4.06cm"/>
    </style:style>
    <style:style style:name="Column22" style:family="table-column">
      <style:table-column-properties style:column-width="4.127cm"/>
    </style:style>
    <style:style style:name="Row19" style:family="table-row">
      <style:table-row-properties style:min-row-height="0.714cm"/>
    </style:style>
    <style:style style:name="Cell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/>
    <style:style style:name="T1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8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0" style:family="table-row">
      <style:table-row-properties style:min-row-height="0.873cm"/>
    </style:style>
    <style:style style:name="Cell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/>
    <style:style style:name="T18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1" style:family="table-row">
      <style:table-row-properties style:min-row-height="0.873cm"/>
    </style:style>
    <style:style style:name="Cell5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5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2" style:family="table-row">
      <style:table-row-properties style:min-row-height="0.217cm"/>
    </style:style>
    <style:style style:name="Cell61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194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3" style:family="table-row">
      <style:table-row-properties style:min-row-height="0.556cm"/>
    </style:style>
    <style:style style:name="Cell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/>
    <style:style style:name="T19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9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9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/>
    <style:style style:name="T19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9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4" style:family="table-row">
      <style:table-row-properties style:min-row-height="0.106cm"/>
    </style:style>
    <style:style style:name="Cell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/>
    <style:style style:name="T19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19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0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/>
    <style:style style:name="T20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0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0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0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02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02_1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203" style:family="paragraph" style:parent-style-name="Normal">
      <style:text-properties style:font-name-complex="Arial" fo:font-weight="bold" style:font-weight-asian="bold" style:font-weight-complex="bold"/>
    </style:style>
    <style:style style:name="P204" style:family="paragraph" style:parent-style-name="Normal"/>
    <style:style style:name="T204_1" style:family="text">
      <style:text-properties style:font-name-complex="Arial" fo:font-weight="bold" style:font-weight-asian="bold" style:font-weight-complex="bold"/>
    </style:style>
    <style:style style:name="P205" style:family="paragraph" style:parent-style-name="Normal">
      <style:paragraph-properties fo:margin-top="0.071cm"/>
      <style:text-properties fo:color="#000000" style:font-name-asian="Arial" style:font-name-complex="Arial"/>
    </style:style>
    <style:style style:name="P206" style:family="paragraph" style:parent-style-name="Normal">
      <style:paragraph-properties fo:margin-top="0.071cm" fo:margin-bottom="0.071cm"/>
    </style:style>
    <style:style style:name="T206_1" style:family="text">
      <style:text-properties fo:color="#000000" style:font-name-asian="Arial" style:font-name-complex="Arial"/>
    </style:style>
    <style:style style:name="T206_2" style:family="text">
      <style:text-properties fo:color="#000000" style:font-name-asian="Arial" style:font-name-complex="Arial"/>
    </style:style>
    <style:style style:name="T206_3" style:family="text">
      <style:text-properties fo:color="#000000" style:font-name-asian="Arial" style:font-name-complex="Arial"/>
    </style:style>
    <style:style style:name="T206_4" style:family="text">
      <style:text-properties fo:color="#000000" style:font-name-asian="Arial" style:font-name-complex="Arial"/>
    </style:style>
    <style:style style:name="T206_5" style:family="text">
      <style:text-properties fo:color="#000000" style:font-name-asian="Arial" style:font-name-complex="Arial"/>
    </style:style>
    <style:style style:name="T206_6" style:family="text">
      <style:text-properties fo:color="#000000" style:font-name-asian="Arial" style:font-name-complex="Arial"/>
    </style:style>
    <style:style style:name="T206_7" style:family="text">
      <style:text-properties fo:color="#000000" style:font-name-asian="Arial" style:font-name-complex="Arial"/>
    </style:style>
    <style:style style:name="T206_8" style:family="text">
      <style:text-properties fo:color="#000000" style:font-name-asian="Arial" style:font-name-complex="Arial"/>
    </style:style>
    <style:style style:name="T206_9" style:family="text">
      <style:text-properties fo:color="#000000" style:font-name-asian="Arial" style:font-name-complex="Arial"/>
    </style:style>
    <style:style style:name="T206_10" style:family="text">
      <style:text-properties fo:color="#000000" style:font-name-asian="Arial" style:font-name-complex="Arial"/>
    </style:style>
    <style:style style:name="T206_11" style:family="text">
      <style:text-properties fo:color="#000000" style:font-name-asian="Arial" style:font-name-complex="Arial"/>
    </style:style>
    <style:style style:name="T206_12" style:family="text">
      <style:text-properties fo:color="#000000" style:font-name-asian="Arial" style:font-name-complex="Arial"/>
    </style:style>
    <style:style style:name="T206_13" style:family="text">
      <style:text-properties fo:color="#000000" style:font-name-asian="Arial" style:font-name-complex="Arial"/>
    </style:style>
    <style:style style:name="T206_14" style:family="text">
      <style:text-properties fo:color="#000000" style:font-name-asian="Arial" style:font-name-complex="Arial"/>
    </style:style>
    <style:style style:name="T206_15" style:family="text">
      <style:text-properties fo:color="#000000" style:font-name-asian="Arial" style:font-name-complex="Arial"/>
    </style:style>
    <style:style style:name="T206_16" style:family="text">
      <style:text-properties fo:color="#000000" style:font-name-asian="Arial" style:font-name-complex="Arial"/>
    </style:style>
    <style:style style:name="T206_17" style:family="text">
      <style:text-properties fo:color="#000000" style:font-name-asian="Arial" style:font-name-complex="Arial"/>
    </style:style>
    <style:style style:name="T206_18" style:family="text">
      <style:text-properties fo:color="#000000" style:font-name-asian="Arial" style:font-name-complex="Arial"/>
    </style:style>
    <style:style style:name="T206_19" style:family="text">
      <style:text-properties fo:color="#000000" style:font-name-asian="Arial" style:font-name-complex="Arial"/>
    </style:style>
    <style:style style:name="T206_20" style:family="text">
      <style:text-properties fo:color="#000000" style:font-name-asian="Arial" style:font-name-complex="Arial"/>
    </style:style>
    <style:style style:name="T206_21" style:family="text">
      <style:text-properties fo:color="#000000" style:font-name-asian="Arial" style:font-name-complex="Arial"/>
    </style:style>
    <style:style style:name="T206_22" style:family="text">
      <style:text-properties fo:color="#000000" style:font-name-asian="Arial" style:font-name-complex="Arial"/>
    </style:style>
    <style:style style:name="T206_23" style:family="text">
      <style:text-properties fo:color="#000000" style:font-name-asian="Arial" style:font-name-complex="Arial"/>
    </style:style>
    <style:style style:name="P207" style:family="paragraph" style:parent-style-name="Normal"/>
    <style:style style:name="P208" style:family="paragraph" style:parent-style-name="Normal">
      <style:paragraph-properties fo:text-align="justify"/>
    </style:style>
    <style:style style:name="T208_1" style:family="text">
      <style:text-properties style:font-name-complex="Arial" fo:font-weight="bold" style:font-weight-asian="bold" style:font-weight-complex="bold"/>
    </style:style>
    <style:style style:name="P209" style:family="paragraph" style:parent-style-name="Normal">
      <style:paragraph-properties fo:text-align="justify"/>
      <style:text-properties style:font-name-complex="Arial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-complex="Arial" fo:language-asian="en" fo:country-asian="GB"/>
    </style:style>
    <style:style style:name="T210_2" style:family="text">
      <style:text-properties style:font-name-complex="Arial" fo:language-asian="en" fo:country-asian="GB"/>
    </style:style>
    <style:style style:name="T210_3" style:family="text">
      <style:text-properties style:font-name-complex="Arial" fo:language-asian="en" fo:country-asian="GB"/>
    </style:style>
    <style:style style:name="T210_4" style:family="text">
      <style:text-properties style:font-name-complex="Arial" fo:language-asian="en" fo:country-asian="GB"/>
    </style:style>
    <style:style style:name="T210_5" style:family="text">
      <style:text-properties style:font-name-complex="Arial" fo:language-asian="en" fo:country-asian="GB"/>
    </style:style>
    <style:style style:name="T210_6" style:family="text">
      <style:text-properties style:font-name-complex="Arial" fo:language-asian="en" fo:country-asian="GB"/>
    </style:style>
    <style:style style:name="T210_7" style:family="text">
      <style:text-properties style:font-name-complex="Arial" fo:language-asian="en" fo:country-asian="GB"/>
    </style:style>
    <style:style style:name="T210_8" style:family="text">
      <style:text-properties style:font-name-complex="Arial" fo:language-asian="en" fo:country-asian="GB"/>
    </style:style>
    <style:style style:name="P211" style:family="paragraph" style:parent-style-name="Normal">
      <style:text-properties fo:language="en"/>
    </style:style>
    <style:style style:name="Table7" style:family="table">
      <style:table-properties table:align="left" style:width="18.189cm" fo:margin-left="0.19cm"/>
    </style:style>
    <style:style style:name="Column23" style:family="table-column">
      <style:table-column-properties style:column-width="3.752cm"/>
    </style:style>
    <style:style style:name="Column24" style:family="table-column">
      <style:table-column-properties style:column-width="0.801cm"/>
    </style:style>
    <style:style style:name="Column25" style:family="table-column">
      <style:table-column-properties style:column-width="5.449cm"/>
    </style:style>
    <style:style style:name="Column26" style:family="table-column">
      <style:table-column-properties style:column-width="4.06cm"/>
    </style:style>
    <style:style style:name="Column27" style:family="table-column">
      <style:table-column-properties style:column-width="4.127cm"/>
    </style:style>
    <style:style style:name="Row25" style:family="table-row">
      <style:table-row-properties style:min-row-height="0.714cm"/>
    </style:style>
    <style:style style:name="Cell7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/>
    <style:style style:name="T21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1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1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1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26" style:family="table-row">
      <style:table-row-properties style:min-row-height="0.873cm"/>
    </style:style>
    <style:style style:name="Cell7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/>
    <style:style style:name="T2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8%"/>
    </style:style>
    <style:style style:name="T21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7" style:family="table-row">
      <style:table-row-properties style:min-row-height="0.873cm"/>
    </style:style>
    <style:style style:name="Cell7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/>
    <style:style style:name="T2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/>
    <style:style style:name="T2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/>
    <style:style style:name="T2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8" style:family="table-row">
      <style:table-row-properties style:min-row-height="0.217cm"/>
    </style:style>
    <style:style style:name="Cell78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20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1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29" style:family="table-row">
      <style:table-row-properties style:min-row-height="0.556cm"/>
    </style:style>
    <style:style style:name="Cell7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/>
    <style:style style:name="T2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/>
    <style:style style:name="T223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0" style:family="table-row">
      <style:table-row-properties style:min-row-height="0.106cm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27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9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9_3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9_4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7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8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9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0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30_1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31" style:family="paragraph" style:parent-style-name="Normal">
      <style:text-properties style:font-name-complex="Arial" fo:font-weight="bold" style:font-weight-asian="bold" style:font-weight-complex="bold"/>
    </style:style>
    <style:style style:name="P232" style:family="paragraph" style:parent-style-name="Normal"/>
    <style:style style:name="T232_1" style:family="text">
      <style:text-properties style:font-name-complex="Arial" fo:font-weight="bold" style:font-weight-asian="bold" style:font-weight-complex="bold"/>
    </style:style>
    <style:style style:name="P233" style:family="paragraph" style:parent-style-name="Normal"/>
    <style:style style:name="P234" style:family="paragraph" style:parent-style-name="Normal">
      <style:paragraph-properties fo:text-align="justify"/>
    </style:style>
    <style:style style:name="T234_1" style:family="text">
      <style:text-properties style:font-name-complex="Arial"/>
    </style:style>
    <style:style style:name="T234_2" style:family="text">
      <style:text-properties style:font-name-complex="Arial"/>
    </style:style>
    <style:style style:name="T234_3" style:family="text">
      <style:text-properties style:font-name-complex="Arial"/>
    </style:style>
    <style:style style:name="T234_4" style:family="text">
      <style:text-properties style:font-name-complex="Arial"/>
    </style:style>
    <style:style style:name="T234_5" style:family="text">
      <style:text-properties style:font-name-complex="Arial"/>
    </style:style>
    <style:style style:name="P235" style:family="paragraph" style:parent-style-name="Normal">
      <style:paragraph-properties fo:text-align="justify"/>
      <style:text-properties style:font-name-complex="Arial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-complex="Arial"/>
    </style:style>
    <style:style style:name="T236_2" style:family="text">
      <style:text-properties style:font-name-complex="Arial"/>
    </style:style>
    <style:style style:name="T236_3" style:family="text">
      <style:text-properties style:font-name-complex="Arial"/>
    </style:style>
    <style:style style:name="T236_4" style:family="text">
      <style:text-properties style:font-name-complex="Arial"/>
    </style:style>
    <style:style style:name="P237" style:family="paragraph" style:parent-style-name="Normal">
      <style:paragraph-properties fo:text-align="justify"/>
      <style:text-properties style:font-name-complex="Arial"/>
    </style:style>
    <style:style style:name="T237_1" style:family="text" style:parent-style-name="Normal">
      <style:text-properties style:font-name-complex="Arial"/>
    </style:style>
    <style:style style:name="FR2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name-complex="Arial" fo:font-weight="bold" style:font-weight-asian="bold" style:font-weight-complex="bold"/>
    </style:style>
    <style:style style:name="P239" style:family="paragraph" style:parent-style-name="Normal">
      <style:paragraph-properties fo:text-align="justify"/>
      <style:text-properties style:font-name-complex="Arial"/>
    </style:style>
    <style:style style:name="P240" style:family="paragraph" style:parent-style-name="Normal">
      <style:paragraph-properties fo:text-align="justify"/>
    </style:style>
    <style:style style:name="T240_1" style:family="text">
      <style:text-properties style:font-name-complex="Arial"/>
    </style:style>
    <style:style style:name="T240_2" style:family="text">
      <style:text-properties style:font-name-complex="Arial"/>
    </style:style>
    <style:style style:name="T240_3" style:family="text">
      <style:text-properties style:font-name-complex="Arial"/>
    </style:style>
    <style:style style:name="T240_4" style:family="text">
      <style:text-properties style:font-name-complex="Arial"/>
    </style:style>
    <style:style style:name="T240_5" style:family="text">
      <style:text-properties style:font-name-complex="Arial"/>
    </style:style>
    <style:style style:name="T240_6" style:family="text">
      <style:text-properties style:font-name-complex="Arial"/>
    </style:style>
    <style:style style:name="T240_7" style:family="text">
      <style:text-properties style:font-name-complex="Arial"/>
    </style:style>
    <style:style style:name="P241" style:family="paragraph" style:parent-style-name="Normal">
      <style:paragraph-properties fo:text-align="justify"/>
      <style:text-properties style:font-name-complex="Arial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style:font-name-complex="Arial"/>
    </style:style>
    <style:style style:name="P243" style:family="paragraph" style:parent-style-name="Normal">
      <style:paragraph-properties fo:text-align="justify"/>
      <style:text-properties style:font-name-complex="Arial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style:font-name-complex="Arial"/>
    </style:style>
    <style:style style:name="T244_2" style:family="text">
      <style:text-properties style:font-name-complex="Arial"/>
    </style:style>
    <style:style style:name="T244_3" style:family="text">
      <style:text-properties style:font-name-complex="Arial"/>
    </style:style>
    <style:style style:name="P245" style:family="paragraph" style:parent-style-name="Normal">
      <style:paragraph-properties fo:text-align="justify"/>
      <style:text-properties style:font-name-complex="Arial"/>
    </style:style>
    <style:style style:name="P246" style:family="paragraph" style:parent-style-name="Normal">
      <style:paragraph-properties fo:text-align="justify"/>
    </style:style>
    <style:style style:name="T246_1" style:family="text">
      <style:text-properties style:font-name-complex="Arial"/>
    </style:style>
    <style:style style:name="T246_2" style:family="text">
      <style:text-properties style:font-name-complex="Arial"/>
    </style:style>
    <style:style style:name="T246_3" style:family="text">
      <style:text-properties style:font-name-complex="Arial"/>
    </style:style>
    <style:style style:name="P247" style:family="paragraph" style:parent-style-name="Normal">
      <style:text-properties fo:language="en"/>
    </style:style>
    <style:style style:name="Table8" style:family="table">
      <style:table-properties table:align="left" style:width="18.189cm" fo:margin-left="0.19cm"/>
    </style:style>
    <style:style style:name="Column28" style:family="table-column">
      <style:table-column-properties style:column-width="3.752cm"/>
    </style:style>
    <style:style style:name="Column29" style:family="table-column">
      <style:table-column-properties style:column-width="0.801cm"/>
    </style:style>
    <style:style style:name="Column30" style:family="table-column">
      <style:table-column-properties style:column-width="5.449cm"/>
    </style:style>
    <style:style style:name="Column31" style:family="table-column">
      <style:table-column-properties style:column-width="4.06cm"/>
    </style:style>
    <style:style style:name="Column32" style:family="table-column">
      <style:table-column-properties style:column-width="4.127cm"/>
    </style:style>
    <style:style style:name="Row31" style:family="table-row">
      <style:table-row-properties style:min-row-height="0.714cm"/>
    </style:style>
    <style:style style:name="Cell8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4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2" style:family="table-row">
      <style:table-row-properties style:min-row-height="0.873cm"/>
    </style:style>
    <style:style style:name="Cell8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3" style:family="table-row">
      <style:table-row-properties style:min-row-height="0.873cm"/>
    </style:style>
    <style:style style:name="Cell9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4" style:family="table-row">
      <style:table-row-properties style:min-row-height="0.217cm"/>
    </style:style>
    <style:style style:name="Cell95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56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5" style:family="table-row">
      <style:table-row-properties style:min-row-height="0.556cm"/>
    </style:style>
    <style:style style:name="Cell9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/>
    <style:style style:name="T25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/>
    <style:style style:name="T258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/>
    <style:style style:name="T25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9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/>
    <style:style style:name="T26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36" style:family="table-row">
      <style:table-row-properties style:min-row-height="0.106cm"/>
    </style:style>
    <style:style style:name="Cell10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1_2" style:family="text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62" style:family="paragraph" style:parent-style-name="Normal"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0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/>
    <style:style style:name="T263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/>
    <style:style style:name="T26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/>
    <style:style style:name="T26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66" style:family="paragraph" style:parent-style-name="Normal"/>
    <style:style style:name="T26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6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67" style:family="paragraph" style:parent-style-name="Normal">
      <style:text-properties style:font-name-complex="Arial" fo:font-weight="bold" style:font-weight-asian="bold" style:font-weight-complex="bold"/>
    </style:style>
    <style:style style:name="P268" style:family="paragraph" style:parent-style-name="Normal"/>
    <style:style style:name="T268_1" style:family="text">
      <style:text-properties style:font-name-complex="Arial" fo:font-weight="bold" style:font-weight-asian="bold" style:font-weight-complex="bold"/>
    </style:style>
    <style:style style:name="P269" style:family="paragraph" style:parent-style-name="Normal">
      <style:paragraph-properties fo:margin-top="0.071cm"/>
    </style:style>
    <style:style style:name="T269_1" style:family="text">
      <style:text-properties fo:color="#000000" style:font-name-complex="Arial"/>
    </style:style>
    <style:style style:name="P270" style:family="paragraph" style:parent-style-name="Normal">
      <style:paragraph-properties fo:margin-top="0.071cm"/>
      <style:text-properties fo:color="#000000" style:font-name-complex="Arial"/>
    </style:style>
    <style:style style:name="T270_1" style:family="text">
      <style:text-properties fo:color="#000000" style:font-name-complex="Arial" fo:font-weight="bold" style:font-weight-asian="bold" style:font-weight-complex="bold"/>
    </style:style>
    <style:style style:name="T270_2" style:family="text">
      <style:text-properties fo:color="#000000" style:font-name-complex="Arial"/>
    </style:style>
    <style:style style:name="T270_3" style:family="text">
      <style:text-properties fo:color="#000000" style:font-name-complex="Arial"/>
    </style:style>
    <style:style style:name="T270_4" style:family="text">
      <style:text-properties fo:color="#000000" style:font-name-complex="Arial"/>
    </style:style>
    <style:style style:name="P271" style:family="paragraph" style:parent-style-name="Normal">
      <style:paragraph-properties fo:margin-top="0.071cm"/>
      <style:text-properties fo:color="#000000" style:font-name-complex="Arial"/>
    </style:style>
    <style:style style:name="T271_1" style:family="text">
      <style:text-properties fo:color="#000000" style:font-name-complex="Arial" fo:font-weight="bold" style:font-weight-asian="bold" style:font-weight-complex="bold"/>
    </style:style>
    <style:style style:name="T271_2" style:family="text">
      <style:text-properties fo:color="#000000" style:font-name-complex="Arial" fo:font-weight="bold" style:font-weight-asian="bold" style:font-weight-complex="bold"/>
    </style:style>
    <style:style style:name="T271_3" style:family="text">
      <style:text-properties fo:color="#000000" style:font-name-complex="Arial" fo:font-weight="bold" style:font-weight-asian="bold" style:font-weight-complex="bold"/>
    </style:style>
    <style:style style:name="T271_4" style:family="text">
      <style:text-properties fo:color="#000000" style:font-name-complex="Arial"/>
    </style:style>
    <style:style style:name="P272" style:family="paragraph" style:parent-style-name="Normal">
      <style:paragraph-properties fo:margin-top="0.071cm"/>
      <style:text-properties fo:color="#000000" style:font-name-complex="Arial"/>
    </style:style>
    <style:style style:name="T272_1" style:family="text">
      <style:text-properties fo:color="#000000" style:font-name-complex="Arial" fo:font-weight="bold" style:font-weight-asian="bold" style:font-weight-complex="bold"/>
    </style:style>
    <style:style style:name="T272_2" style:family="text">
      <style:text-properties fo:color="#000000" style:font-name-complex="Arial"/>
    </style:style>
    <style:style style:name="T272_3" style:family="text">
      <style:text-properties fo:color="#000000" style:font-name-complex="Arial"/>
    </style:style>
    <style:style style:name="T272_4" style:family="text">
      <style:text-properties fo:color="#000000" style:font-name-complex="Arial"/>
    </style:style>
    <style:style style:name="T272_5" style:family="text">
      <style:text-properties fo:color="#000000" style:font-name-complex="Arial"/>
    </style:style>
    <style:style style:name="T272_6" style:family="text">
      <style:text-properties fo:color="#000000" style:font-name-complex="Arial"/>
    </style:style>
    <style:style style:name="T272_7" style:family="text">
      <style:text-properties fo:color="#000000" style:font-name-complex="Arial"/>
    </style:style>
    <style:style style:name="P273" style:family="paragraph" style:parent-style-name="Normal">
      <style:paragraph-properties fo:margin-top="0.071cm"/>
      <style:text-properties fo:color="#000000" style:font-name-complex="Arial"/>
    </style:style>
    <style:style style:name="T273_1" style:family="text">
      <style:text-properties fo:color="#000000" style:font-name-complex="Arial" fo:font-weight="bold" style:font-weight-asian="bold" style:font-weight-complex="bold"/>
    </style:style>
    <style:style style:name="T273_2" style:family="text">
      <style:text-properties fo:color="#000000" style:font-name-complex="Arial"/>
    </style:style>
    <style:style style:name="P274" style:family="paragraph" style:parent-style-name="Normal">
      <style:paragraph-properties fo:margin-top="0.071cm"/>
      <style:text-properties fo:color="#000000" style:font-name-complex="Arial"/>
    </style:style>
    <style:style style:name="T274_1" style:family="text">
      <style:text-properties fo:color="#000000" style:font-name-complex="Arial" fo:font-weight="bold" style:font-weight-asian="bold" style:font-weight-complex="bold"/>
    </style:style>
    <style:style style:name="T274_2" style:family="text">
      <style:text-properties fo:color="#000000" style:font-name-complex="Arial"/>
    </style:style>
    <style:style style:name="P275" style:family="paragraph" style:parent-style-name="Normal">
      <style:paragraph-properties fo:margin-top="0.071cm"/>
      <style:text-properties fo:color="#000000" style:font-name-complex="Arial"/>
    </style:style>
    <style:style style:name="T275_1" style:family="text" style:parent-style-name="Normal">
      <style:text-properties fo:color="#000000" style:font-name-complex="Arial"/>
    </style:style>
    <style:style style:name="FR3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276" style:family="paragraph" style:parent-style-name="Normal">
      <style:paragraph-properties fo:margin-top="0.071cm"/>
    </style:style>
    <style:style style:name="T276_1" style:family="text">
      <style:text-properties fo:color="#000000" style:font-name-complex="Arial" fo:font-weight="bold" style:font-weight-asian="bold" style:font-weight-complex="bold"/>
    </style:style>
    <style:style style:name="P277" style:family="paragraph" style:parent-style-name="Normal">
      <style:paragraph-properties fo:margin-top="0.071cm" fo:margin-bottom="0.071cm"/>
    </style:style>
    <style:style style:name="T277_1" style:family="text">
      <style:text-properties fo:color="#000000" style:font-name-complex="Arial"/>
    </style:style>
    <style:style style:name="T277_2" style:family="text">
      <style:text-properties fo:color="#000000" style:font-name-complex="Arial"/>
    </style:style>
    <style:style style:name="T277_3" style:family="text">
      <style:text-properties fo:color="#000000" style:font-name-complex="Arial"/>
    </style:style>
    <style:style style:name="T277_4" style:family="text">
      <style:text-properties fo:color="#000000" style:font-name-complex="Arial"/>
    </style:style>
    <style:style style:name="T277_5" style:family="text">
      <style:text-properties fo:color="#000000" style:font-name-complex="Arial"/>
    </style:style>
    <style:style style:name="T277_6" style:family="text">
      <style:text-properties fo:color="#000000" style:font-name-complex="Arial"/>
    </style:style>
    <style:style style:name="T277_7" style:family="text">
      <style:text-properties fo:color="#000000" style:font-name-complex="Arial"/>
    </style:style>
    <style:style style:name="T277_8" style:family="text">
      <style:text-properties fo:color="#000000" style:font-name-complex="Arial"/>
    </style:style>
    <style:style style:name="T277_9" style:family="text">
      <style:text-properties fo:color="#000000" style:font-name-complex="Arial"/>
    </style:style>
    <style:style style:name="T277_10" style:family="text">
      <style:text-properties fo:color="#000000" style:font-name-complex="Arial"/>
    </style:style>
    <style:style style:name="T277_11" style:family="text">
      <style:text-properties fo:color="#000000" style:font-name-complex="Arial"/>
    </style:style>
    <style:style style:name="T277_12" style:family="text">
      <style:text-properties fo:color="#000000" style:font-name-complex="Arial"/>
    </style:style>
    <style:style style:name="T277_13" style:family="text">
      <style:text-properties fo:color="#000000" style:font-name-complex="Arial"/>
    </style:style>
    <style:style style:name="T277_14" style:family="text">
      <style:text-properties fo:color="#000000" style:font-name-complex="Arial"/>
    </style:style>
    <style:style style:name="P278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style:font-name-complex="Arial" fo:font-weight="bold" style:font-weight-asian="bold" style:font-weight-complex="bold"/>
    </style:style>
    <style:style style:name="P280" style:family="paragraph" style:parent-style-name="Normal">
      <style:paragraph-properties fo:text-align="justify"/>
      <style:text-properties style:font-name-complex="Arial"/>
    </style:style>
    <style:style style:name="P281" style:family="paragraph" style:parent-style-name="List_20_Paragraph">
      <style:paragraph-properties fo:text-align="justify"/>
      <style:text-properties style:font-name-complex="Arial"/>
    </style:style>
    <style:style style:name="T281_1" style:family="text">
      <style:text-properties style:font-name-complex="Arial"/>
    </style:style>
    <style:style style:name="T281_2" style:family="text">
      <style:text-properties style:font-name-complex="Arial"/>
    </style:style>
    <style:style style:name="T281_3" style:family="text">
      <style:text-properties style:font-name-complex="Arial"/>
    </style:style>
    <style:style style:name="P282" style:family="paragraph" style:parent-style-name="List_20_Paragraph">
      <style:paragraph-properties fo:text-align="justify"/>
      <style:text-properties style:font-name-complex="Arial"/>
    </style:style>
    <style:style style:name="P283" style:family="paragraph" style:parent-style-name="List_20_Paragraph">
      <style:paragraph-properties fo:text-align="justify"/>
      <style:text-properties style:font-name-complex="Arial"/>
    </style:style>
    <style:style style:name="T283_1" style:family="text">
      <style:text-properties style:font-name-complex="Arial"/>
    </style:style>
    <style:style style:name="P284" style:family="paragraph" style:parent-style-name="Normal">
      <style:text-properties style:font-name-complex="Arial"/>
    </style:style>
    <style:style style:name="P285" style:family="paragraph" style:parent-style-name="Normal">
      <style:paragraph-properties fo:background-color="#dbe5f1" fo:padding-top="0.282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85_1" style:family="text">
      <style:text-properties style:font-name-complex="Arial" fo:font-weight="bold" style:font-weight-asian="bold" style:font-weight-complex="bold"/>
    </style:style>
    <style:style style:name="P286" style:family="paragraph" style:parent-style-name="paragraph">
      <style:paragraph-properties fo:text-align="justify" fo:margin-top="0cm"/>
    </style:style>
    <style:style style:name="T286_1" style:family="text" style:parent-style-name="eop">
      <style:text-properties style:font-name="Arial" style:font-name-complex="Arial"/>
    </style:style>
    <style:style style:name="P287" style:family="paragraph" style:parent-style-name="paragraph">
      <style:paragraph-properties fo:margin-top="0cm"/>
    </style:style>
    <style:style style:name="T287_1" style:family="text" style:parent-style-name="normaltextrun">
      <style:text-properties style:font-name="Arial" style:font-name-complex="Arial" fo:language="en" fo:font-weight="bold" style:font-weight-asian="bold" style:font-weight-complex="bold"/>
    </style:style>
    <style:style style:name="T287_2" style:family="text" style:parent-style-name="normaltextrun">
      <style:text-properties style:font-name="Arial" style:font-name-complex="Arial" fo:language="en" fo:font-weight="bold" style:font-weight-asian="bold" style:font-weight-complex="bold"/>
    </style:style>
    <style:style style:name="T287_3" style:family="text" style:parent-style-name="normaltextrun">
      <style:text-properties style:font-name="Arial" style:font-name-complex="Arial" fo:language="en" fo:font-weight="bold" style:font-weight-asian="bold" style:font-weight-complex="bold"/>
    </style:style>
    <style:style style:name="T287_4" style:family="text" style:parent-style-name="normaltextrun">
      <style:text-properties style:font-name="Arial" style:font-name-complex="Arial" fo:language="en" fo:font-weight="bold" style:font-weight-asian="bold" style:font-weight-complex="bold"/>
    </style:style>
    <style:style style:name="T287_5" style:family="text" style:parent-style-name="eop">
      <style:text-properties style:font-name="Arial" style:font-name-complex="Arial"/>
    </style:style>
    <style:style style:name="P288" style:family="paragraph" style:parent-style-name="paragraph">
      <style:paragraph-properties fo:margin-top="0cm" fo:margin-bottom="0cm"/>
    </style:style>
    <style:style style:name="T288_1" style:family="text" style:parent-style-name="eop">
      <style:text-properties style:font-name="Arial" style:font-name-complex="Arial"/>
    </style:style>
    <style:style style:name="P289" style:family="paragraph" style:parent-style-name="List_20_Paragraph">
      <style:text-properties style:font-name-complex="Arial"/>
    </style:style>
    <style:style style:name="T289_1" style:family="text">
      <style:text-properties style:font-name-complex="Arial"/>
    </style:style>
    <style:style style:name="T289_2" style:family="text">
      <style:text-properties style:font-name-complex="Arial"/>
    </style:style>
    <style:style style:name="T289_3" style:family="text">
      <style:text-properties style:font-name-complex="Arial"/>
    </style:style>
    <style:style style:name="T289_4" style:family="text">
      <style:text-properties style:font-name-complex="Arial"/>
    </style:style>
    <style:style style:name="T289_5" style:family="text">
      <style:text-properties style:font-name-complex="Arial"/>
    </style:style>
    <style:style style:name="T289_6" style:family="text">
      <style:text-properties style:font-name-complex="Arial"/>
    </style:style>
    <style:style style:name="T289_7" style:family="text">
      <style:text-properties style:font-name-complex="Arial"/>
    </style:style>
    <style:style style:name="P290" style:family="paragraph" style:parent-style-name="List_20_Paragraph">
      <style:text-properties style:font-name-complex="Arial"/>
    </style:style>
    <style:style style:name="T290_1" style:family="text">
      <style:text-properties style:font-name-complex="Arial"/>
    </style:style>
    <style:style style:name="T290_2" style:family="text">
      <style:text-properties style:font-name-complex="Arial"/>
    </style:style>
    <style:style style:name="T290_3" style:family="text">
      <style:text-properties style:font-name-complex="Arial"/>
    </style:style>
    <style:style style:name="T290_4" style:family="text">
      <style:text-properties style:font-name-complex="Arial"/>
    </style:style>
    <style:style style:name="T290_5" style:family="text">
      <style:text-properties style:font-name-complex="Arial"/>
    </style:style>
    <style:style style:name="T290_6" style:family="text">
      <style:text-properties style:font-name-complex="Arial"/>
    </style:style>
    <style:style style:name="T290_7" style:family="text">
      <style:text-properties style:font-name-complex="Arial"/>
    </style:style>
    <style:style style:name="T290_8" style:family="text">
      <style:text-properties style:font-name-complex="Arial"/>
    </style:style>
    <style:style style:name="T290_9" style:family="text">
      <style:text-properties style:font-name-complex="Arial"/>
    </style:style>
    <style:style style:name="T290_10" style:family="text">
      <style:text-properties style:font-name-complex="Arial"/>
    </style:style>
    <style:style style:name="T290_11" style:family="text">
      <style:text-properties style:font-name-complex="Arial"/>
    </style:style>
    <style:style style:name="T290_12" style:family="text">
      <style:text-properties style:font-name-complex="Arial"/>
    </style:style>
    <style:style style:name="T290_13" style:family="text">
      <style:text-properties style:font-name-complex="Arial"/>
    </style:style>
    <style:style style:name="T290_14" style:family="text">
      <style:text-properties style:font-name-complex="Arial"/>
    </style:style>
    <style:style style:name="P291" style:family="paragraph" style:parent-style-name="List_20_Paragraph">
      <style:text-properties style:font-name-complex="Arial"/>
    </style:style>
    <style:style style:name="T291_1" style:family="text">
      <style:text-properties style:font-name-complex="Arial"/>
    </style:style>
    <style:style style:name="T291_2" style:family="text">
      <style:text-properties style:font-name-complex="Arial"/>
    </style:style>
    <style:style style:name="T291_3" style:family="text">
      <style:text-properties style:font-name-complex="Arial"/>
    </style:style>
    <style:style style:name="T291_4" style:family="text">
      <style:text-properties style:font-name-complex="Arial"/>
    </style:style>
    <style:style style:name="T291_5" style:family="text">
      <style:text-properties style:font-name-complex="Arial"/>
    </style:style>
    <style:style style:name="T291_6" style:family="text">
      <style:text-properties style:font-name-complex="Arial"/>
    </style:style>
    <style:style style:name="T291_7" style:family="text">
      <style:text-properties style:font-name-complex="Arial"/>
    </style:style>
    <style:style style:name="T291_8" style:family="text">
      <style:text-properties style:font-name-complex="Arial"/>
    </style:style>
    <style:style style:name="T291_9" style:family="text">
      <style:text-properties style:font-name-complex="Arial"/>
    </style:style>
    <style:style style:name="T291_10" style:family="text">
      <style:text-properties style:font-name-complex="Arial"/>
    </style:style>
    <style:style style:name="T291_11" style:family="text">
      <style:text-properties style:font-name-complex="Arial"/>
    </style:style>
    <style:style style:name="T291_12" style:family="text">
      <style:text-properties style:font-name-complex="Arial"/>
    </style:style>
    <style:style style:name="T291_13" style:family="text">
      <style:text-properties style:font-name-complex="Arial"/>
    </style:style>
    <style:style style:name="T291_14" style:family="text">
      <style:text-properties style:font-name-complex="Arial"/>
    </style:style>
    <style:style style:name="T291_15" style:family="text">
      <style:text-properties style:font-name-complex="Arial"/>
    </style:style>
    <style:style style:name="T291_16" style:family="text">
      <style:text-properties style:font-name-complex="Arial"/>
    </style:style>
    <style:style style:name="T291_17" style:family="text">
      <style:text-properties style:font-name-complex="Arial"/>
    </style:style>
    <style:style style:name="T291_18" style:family="text">
      <style:text-properties style:font-name-complex="Arial"/>
    </style:style>
    <style:style style:name="P292" style:family="paragraph" style:parent-style-name="List_20_Paragraph">
      <style:text-properties style:font-name-complex="Arial"/>
    </style:style>
    <style:style style:name="T292_1" style:family="text">
      <style:text-properties style:font-name-asian="Segoe UI" style:font-name-complex="Arial"/>
    </style:style>
    <style:style style:name="T292_2" style:family="text">
      <style:text-properties style:font-name-asian="Segoe UI" style:font-name-complex="Arial"/>
    </style:style>
    <style:style style:name="T292_3" style:family="text">
      <style:text-properties style:font-name-asian="Segoe UI" style:font-name-complex="Arial"/>
    </style:style>
    <style:style style:name="P293" style:family="paragraph" style:parent-style-name="List_20_Paragraph">
      <style:text-properties style:font-name-complex="Arial"/>
    </style:style>
    <style:style style:name="T293_1" style:family="text">
      <style:text-properties style:font-name-asian="Segoe UI" style:font-name-complex="Arial"/>
    </style:style>
    <style:style style:name="T293_2" style:family="text">
      <style:text-properties style:font-name-asian="Segoe UI" style:font-name-complex="Arial"/>
    </style:style>
    <style:style style:name="T293_3" style:family="text">
      <style:text-properties style:font-name-asian="Segoe UI" style:font-name-complex="Arial"/>
    </style:style>
    <style:style style:name="T293_4" style:family="text">
      <style:text-properties style:font-name-asian="Segoe UI" style:font-name-complex="Arial"/>
    </style:style>
    <style:style style:name="T293_5" style:family="text">
      <style:text-properties style:font-name-asian="Segoe UI" style:font-name-complex="Arial"/>
    </style:style>
    <style:style style:name="T293_6" style:family="text">
      <style:text-properties style:font-name-asian="Segoe UI" style:font-name-complex="Arial"/>
    </style:style>
    <style:style style:name="T293_7" style:family="text">
      <style:text-properties style:font-name-asian="Segoe UI" style:font-name-complex="Arial"/>
    </style:style>
    <style:style style:name="T293_8" style:family="text">
      <style:text-properties style:font-name-asian="Segoe UI" style:font-name-complex="Arial"/>
    </style:style>
    <style:style style:name="T293_9" style:family="text">
      <style:text-properties style:font-name-asian="Segoe UI" style:font-name-complex="Arial"/>
    </style:style>
    <style:style style:name="T293_10" style:family="text">
      <style:text-properties style:font-name-asian="Segoe UI" style:font-name-complex="Arial"/>
    </style:style>
    <style:style style:name="T293_11" style:family="text">
      <style:text-properties style:font-name-asian="Segoe UI" style:font-name-complex="Arial"/>
    </style:style>
    <style:style style:name="T293_12" style:family="text">
      <style:text-properties style:font-name-asian="Segoe UI" style:font-name-complex="Arial"/>
    </style:style>
    <style:style style:name="T293_13" style:family="text">
      <style:text-properties style:font-name-asian="Segoe UI" style:font-name-complex="Arial"/>
    </style:style>
    <style:style style:name="T293_14" style:family="text">
      <style:text-properties style:font-name="Cambria Math" style:font-name-asian="Segoe UI" style:font-name-complex="Cambria Math"/>
    </style:style>
    <style:style style:name="T293_15" style:family="text">
      <style:text-properties style:font-name-asian="Segoe UI" style:font-name-complex="Arial"/>
    </style:style>
    <style:style style:name="T293_16" style:family="text">
      <style:text-properties style:font-name="Cambria Math" style:font-name-asian="Segoe UI" style:font-name-complex="Cambria Math"/>
    </style:style>
    <style:style style:name="T293_17" style:family="text">
      <style:text-properties style:font-name-asian="Segoe UI" style:font-name-complex="Arial"/>
    </style:style>
    <style:style style:name="P294" style:family="paragraph" style:parent-style-name="Normal">
      <style:text-properties style:font-name-complex="Arial"/>
    </style:style>
    <style:style style:name="P295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95_1" style:family="text">
      <style:text-properties style:font-name-complex="Arial" fo:font-weight="bold" style:font-weight-asian="bold" style:font-weight-complex="bold"/>
    </style:style>
    <style:style style:name="P296" style:family="paragraph" style:parent-style-name="Normal">
      <style:text-properties style:font-name-complex="Arial" fo:font-weight="bold" style:font-weight-asian="bold" style:font-weight-complex="bold"/>
    </style:style>
    <style:style style:name="P297" style:family="paragraph" style:parent-style-name="Normal"/>
    <style:style style:name="T297_1" style:family="text">
      <style:text-properties style:font-name-complex="Arial" fo:font-weight="bold" style:font-weight-asian="bold" style:font-weight-complex="bold"/>
    </style:style>
    <style:style style:name="T297_2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297_3" style:family="text">
      <style:text-properties style:font-name-complex="Arial" fo:font-weight="bold" style:font-weight-asian="bold" style:font-weight-complex="bold"/>
    </style:style>
    <style:style style:name="P298" style:family="paragraph" style:parent-style-name="Normal">
      <style:text-properties style:font-name-complex="Arial"/>
    </style:style>
    <style:style style:name="P299" style:family="paragraph" style:parent-style-name="List_20_Paragraph">
      <style:text-properties style:font-name-complex="Arial"/>
    </style:style>
    <style:style style:name="T299_1" style:family="text">
      <style:text-properties style:font-name-complex="Arial"/>
    </style:style>
    <style:style style:name="T299_2" style:family="text">
      <style:text-properties style:font-name-complex="Arial"/>
    </style:style>
    <style:style style:name="T299_3" style:family="text">
      <style:text-properties style:font-name-complex="Arial"/>
    </style:style>
    <style:style style:name="T299_4" style:family="text">
      <style:text-properties style:font-name-complex="Arial"/>
    </style:style>
    <style:style style:name="T299_5" style:family="text">
      <style:text-properties style:font-name-complex="Arial"/>
    </style:style>
    <style:style style:name="P300" style:family="paragraph" style:parent-style-name="List_20_Paragraph">
      <style:text-properties style:font-name-complex="Arial"/>
    </style:style>
    <style:style style:name="T300_1" style:family="text">
      <style:text-properties style:font-name-complex="Arial"/>
    </style:style>
    <style:style style:name="T300_2" style:family="text">
      <style:text-properties style:font-name-complex="Arial"/>
    </style:style>
    <style:style style:name="T300_3" style:family="text">
      <style:text-properties style:font-name-complex="Arial"/>
    </style:style>
    <style:style style:name="T300_4" style:family="text">
      <style:text-properties style:font-name-complex="Arial"/>
    </style:style>
    <style:style style:name="T300_5" style:family="text">
      <style:text-properties style:font-name-complex="Arial"/>
    </style:style>
    <style:style style:name="T300_6" style:family="text">
      <style:text-properties style:font-name-complex="Arial"/>
    </style:style>
    <style:style style:name="T300_7" style:family="text">
      <style:text-properties style:font-name-complex="Arial"/>
    </style:style>
    <style:style style:name="T300_8" style:family="text">
      <style:text-properties style:font-name-complex="Arial"/>
    </style:style>
    <style:style style:name="P301" style:family="paragraph" style:parent-style-name="List_20_Paragraph"/>
    <style:style style:name="T301_1" style:family="text">
      <style:text-properties fo:color="#000000" style:font-name-asian="Arial" style:font-name-complex="Arial"/>
    </style:style>
    <style:style style:name="T301_2" style:family="text">
      <style:text-properties fo:color="#000000" style:font-name-asian="Arial" style:font-name-complex="Arial"/>
    </style:style>
    <style:style style:name="T301_3" style:family="text">
      <style:text-properties fo:color="#000000" style:font-name-asian="Arial" style:font-name-complex="Arial"/>
    </style:style>
    <style:style style:name="T301_4" style:family="text">
      <style:text-properties fo:color="#000000" style:font-name-asian="Arial" style:font-name-complex="Arial"/>
    </style:style>
    <style:style style:name="T301_5" style:family="text">
      <style:text-properties fo:color="#0d0d0d" style:font-name-asian="Arial" style:font-name-complex="Arial"/>
    </style:style>
    <style:style style:name="T301_6" style:family="text">
      <style:text-properties fo:color="#0d0d0d" style:font-name-asian="Arial" style:font-name-complex="Arial"/>
    </style:style>
    <style:style style:name="P302" style:family="paragraph" style:parent-style-name="Normal">
      <style:text-properties fo:color="#0d0d0d" style:font-name-complex="Arial"/>
    </style:style>
    <style:style style:name="P303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03_1" style:family="text">
      <style:text-properties fo:color="#0d0d0d" style:font-name-complex="Arial" fo:font-weight="bold" style:font-weight-asian="bold"/>
    </style:style>
    <style:style style:name="T303_2" style:family="text">
      <style:text-properties fo:color="#0d0d0d" style:font-name-complex="Arial" fo:font-weight="bold" style:font-weight-asian="bold"/>
    </style:style>
    <style:style style:name="T303_3" style:family="text">
      <style:text-properties fo:color="#0d0d0d" style:font-name-complex="Arial" fo:font-weight="bold" style:font-weight-asian="bold"/>
    </style:style>
    <style:style style:name="P304" style:family="paragraph" style:parent-style-name="Normal">
      <style:text-properties fo:color="#0d0d0d" style:font-name-complex="Arial" fo:font-weight="bold" style:font-weight-asian="bold"/>
    </style:style>
    <style:style style:name="P305" style:family="paragraph" style:parent-style-name="Normal"/>
    <style:style style:name="T305_1" style:family="text">
      <style:text-properties fo:color="#0d0d0d" style:font-name-complex="Arial" fo:font-weight="bold" style:font-weight-asian="bold"/>
    </style:style>
    <style:style style:name="T305_2" style:family="text">
      <style:text-properties fo:color="#0d0d0d" style:font-name-complex="Arial" fo:font-weight="bold" style:font-weight-asian="bold"/>
    </style:style>
    <style:style style:name="T305_3" style:family="text">
      <style:text-properties fo:color="#0d0d0d" style:font-name-complex="Arial" fo:font-weight="bold" style:font-weight-asian="bold"/>
    </style:style>
    <style:style style:name="T305_4" style:family="text">
      <style:text-properties fo:color="#0d0d0d" style:font-name-complex="Arial" fo:font-weight="bold" style:font-weight-asian="bold" style:text-underline-style="solid" style:text-underline-color="font-color"/>
    </style:style>
    <style:style style:name="T305_5" style:family="text">
      <style:text-properties fo:color="#0d0d0d" style:font-name-complex="Arial" fo:font-weight="bold" style:font-weight-asian="bold"/>
    </style:style>
    <style:style style:name="T305_6" style:family="text">
      <style:text-properties fo:color="#0d0d0d" style:font-name-complex="Arial" fo:font-weight="bold" style:font-weight-asian="bold" style:text-underline-style="solid" style:text-underline-color="font-color"/>
    </style:style>
    <style:style style:name="T305_7" style:family="text">
      <style:text-properties fo:color="#0d0d0d" style:font-name-complex="Arial" fo:font-weight="bold" style:font-weight-asian="bold"/>
    </style:style>
    <style:style style:name="P306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06_1" style:family="text">
      <style:text-properties style:font-name="Arial" style:font-name-complex="Arial"/>
    </style:style>
    <style:style style:name="P307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07_1" style:family="text">
      <style:text-properties style:font-name="Arial" style:font-name-complex="Arial"/>
    </style:style>
    <style:style style:name="T307_2" style:family="text">
      <style:text-properties style:font-name="Arial" style:font-name-complex="Arial"/>
    </style:style>
    <style:style style:name="T307_3" style:family="text">
      <style:text-properties style:font-name="Arial" style:font-name-complex="Arial"/>
    </style:style>
    <style:style style:name="T307_4" style:family="text">
      <style:text-properties style:font-name="Arial" style:font-name-complex="Arial"/>
    </style:style>
    <style:style style:name="T307_5" style:family="text">
      <style:text-properties style:font-name="Arial" style:font-name-complex="Arial"/>
    </style:style>
    <style:style style:name="P308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08_1" style:family="text">
      <style:text-properties style:font-name="Arial" style:font-name-complex="Arial"/>
    </style:style>
    <style:style style:name="P309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09_1" style:family="text" style:parent-style-name="Strong">
      <style:text-properties style:font-name="Arial" style:font-name-complex="Arial"/>
    </style:style>
    <style:style style:name="T309_2" style:family="text">
      <style:text-properties style:font-name="Arial" style:font-name-complex="Arial"/>
    </style:style>
    <style:style style:name="P310" style:family="paragraph" style:parent-style-name="Normal"/>
    <style:style style:name="T310_1" style:family="text">
      <style:text-properties style:font-name-complex="Arial" fo:font-weight="bold" style:font-weight-asian="bold"/>
    </style:style>
    <style:style style:name="P311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11_1" style:family="text">
      <style:text-properties style:font-name="Arial" style:font-name-complex="Arial"/>
    </style:style>
    <style:style style:name="T311_2" style:family="text">
      <style:text-properties style:font-name="Arial" style:font-name-complex="Arial"/>
    </style:style>
    <style:style style:name="T311_3" style:family="text">
      <style:text-properties style:font-name="Arial" style:font-name-complex="Arial"/>
    </style:style>
    <style:style style:name="T311_4" style:family="text">
      <style:text-properties style:font-name="Arial" style:font-name-complex="Arial"/>
    </style:style>
    <style:style style:name="T311_5" style:family="text">
      <style:text-properties style:font-name="Arial" style:font-name-complex="Arial"/>
    </style:style>
    <style:style style:name="P312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12_1" style:family="text">
      <style:text-properties style:font-name="Arial" style:font-name-complex="Arial"/>
    </style:style>
    <style:style style:name="P313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13_1" style:family="text">
      <style:text-properties style:font-name="Arial" style:font-name-complex="Arial"/>
    </style:style>
    <style:style style:name="P314" style:family="paragraph" style:parent-style-name="Normal_20__28_Web_29_">
      <style:paragraph-properties style:line-height-at-least="0.529cm"/>
      <style:text-properties style:font-name="Arial" style:font-name-complex="Arial"/>
    </style:style>
    <style:style style:name="T314_1" style:family="text">
      <style:text-properties style:font-name="Arial" style:font-name-complex="Arial"/>
    </style:style>
    <style:style style:name="T314_2" style:family="text">
      <style:text-properties style:font-name="Arial" style:font-name-complex="Arial"/>
    </style:style>
    <style:style style:name="T314_3" style:family="text">
      <style:text-properties style:font-name="Arial" style:font-name-complex="Arial"/>
    </style:style>
    <style:style style:name="P315" style:family="paragraph" style:parent-style-name="Normal">
      <style:text-properties style:font-name-complex="Arial"/>
    </style:style>
    <style:style style:name="P316" style:family="paragraph" style:parent-style-name="Normal">
      <style:text-properties style:font-name-complex="Arial"/>
    </style:style>
  </office:automatic-styles>
  <office:body>
    <office:text>
      <text:p text:style-name="P1"><text:span text:style-name="T1_1">Programme<text:s/>Completion<text:s/>Review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/text:span><text:span text:style-name="T3_2"><text:s text:c="2"/></text:span><text:span text:style-name="T3_3">Security<text:s/>and<text:s/>Stabilisation<text:s/>Programme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</text:span><text:span text:style-name="T4_3">£</text:span><text:span text:style-name="T4_4">8</text:span><text:span text:style-name="T4_5">86</text:span><text:span text:style-name="T4_6">,488.</text:span><text:span text:style-name="T4_7">57</text:span><text:span text:style-name="T4_8"><text:s/>(</text:span><text:span text:style-name="T4_9">96</text:span><text:span text:style-name="T4_10">%)</text:span><text:span text:style-name="T4_11"><text:s text:c="2"/>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April</text:span><text:span text:style-name="T6_2"><text:s/>2026</text:span></text:p>
          </table:table-cell>
        </table:table-row>
        <table:table-row table:style-name="Row3">
          <table:table-cell table:style-name="Cell5">
            <text:p text:style-name="P7"><text:span text:style-name="T7_1">Programme<text:s/>Code:<text:s/></text:span><text:span text:style-name="T7_2">301575</text:span></text:p>
          </table:table-cell>
          <table:table-cell table:style-name="Cell6">
            <text:p text:style-name="P8"><text:span text:style-name="T8_1">Start<text:s/>Date:</text:span><text:span text:style-name="T8_2"><text:s/></text:span><text:span text:style-name="T8_3">01/09/2022</text:span></text:p>
          </table:table-cell>
          <table:table-cell table:style-name="Cell7">
            <text:p text:style-name="P9"><text:span text:style-name="T9_1">End<text:s/>Date:<text:s/></text:span></text:p>
            <text:p text:style-name="P10"><text:span text:style-name="T10_1">31/03/2026</text:span></text:p>
          </table:table-cell>
        </table:table-row>
      </table:table>
      <text:p text:style-name="P11"/>
      <text:p text:style-name="P12"><text:span text:style-name="T12_1">Summary<text:s/>of<text:s/>Programme<text:s/>Performance<text:s/></text:span></text:p>
      <text:p text:style-name="P13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row table:style-name="Row4">
          <table:table-cell table:style-name="Cell8">
            <text:p text:style-name="P14"><text:span text:style-name="T14_1">Year</text:span></text:p>
          </table:table-cell>
          <table:table-cell table:style-name="Cell9">
            <text:p text:style-name="P15"><text:span text:style-name="T15_1">2023</text:span></text:p>
          </table:table-cell>
          <table:table-cell table:style-name="Cell10">
            <text:p text:style-name="P16"><text:span text:style-name="T16_1">2024</text:span></text:p>
          </table:table-cell>
          <table:table-cell table:style-name="Cell11">
            <text:p text:style-name="P17"><text:span text:style-name="T17_1">2025</text:span><text:span text:style-name="T17_2">/</text:span><text:span text:style-name="T17_3">2026</text:span></text:p>
          </table:table-cell>
        </table:table-row>
        <table:table-row table:style-name="Row5">
          <table:table-cell table:style-name="Cell12">
            <text:p text:style-name="P18"><text:span text:style-name="T18_1">Programme<text:s/>Score</text:span></text:p>
          </table:table-cell>
          <table:table-cell table:style-name="Cell13">
            <text:p text:style-name="P19"><text:span text:style-name="T19_1">B</text:span></text:p>
          </table:table-cell>
          <table:table-cell table:style-name="Cell14">
            <text:p text:style-name="P20"><text:span text:style-name="T20_1">B</text:span></text:p>
          </table:table-cell>
          <table:table-cell table:style-name="Cell15">
            <text:p text:style-name="P21"><text:span text:style-name="T21_1">B</text:span></text:p>
          </table:table-cell>
        </table:table-row>
        <table:table-row table:style-name="Row6">
          <table:table-cell table:style-name="Cell16">
            <text:p text:style-name="P22"><text:span text:style-name="T22_1">Residual<text:s/>Risk<text:s/>Exposure<text:s/>Rating</text:span></text:p>
          </table:table-cell>
          <table:table-cell table:style-name="Cell17">
            <text:p text:style-name="P23"><text:span text:style-name="T23_1">Minor</text:span></text:p>
          </table:table-cell>
          <table:table-cell table:style-name="Cell18">
            <text:p text:style-name="P24"><text:span text:style-name="T24_1">Minor</text:span></text:p>
          </table:table-cell>
          <table:table-cell table:style-name="Cell19">
            <text:p text:style-name="P25"><text:span text:style-name="T25_1">Minor</text:span></text:p>
            <text:p text:style-name="P26"/>
          </table:table-cell>
        </table:table-row>
      </table:table>
      <text:p text:style-name="P27"/>
      <table:table table:style-name="Table3">
        <table:table-column table:style-name="Column8"/>
        <table:table-column table:style-name="Column9"/>
        <table:table-row table:style-name="Row7">
          <table:table-cell table:style-name="Cell20">
            <text:p text:style-name="P28"><text:span text:style-name="T28_1">DevTracker</text:span><text:span text:style-name="T28_2"><text:s/>Link<text:s/>to<text:s/>Business<text:s/>Case<text:s/>(and<text:s/>any<text:s/>addendum):<text:s/></text:span></text:p>
          </table:table-cell>
          <table:table-cell table:style-name="Cell21">
            <text:p text:style-name="P29"><text:span text:style-name="T29_1">Business<text:s/>Case<text:s/>(</text:span><text:span text:style-name="T29_2">BC</text:span><text:span text:style-name="T29_3">)</text:span><text:span text:style-name="T29_4">:<text:s/></text:span><text:span text:style-name="T29_5"><text:a xlink:type="simple" xlink:href="https://iati.fcdo.gov.uk/iati_documents/D0004517.odt"><text:span text:style-name="T29_6">https://iati.fcdo.gov.uk/iati_documents/D0004517.odt</text:span></text:a></text:span><text:span text:style-name="T29_7"><text:s/></text:span></text:p>
            <text:p text:style-name="P30"><text:span text:style-name="T30_1">Addendum<text:s/>#1:<text:s/></text:span><text:span text:style-name="T30_2"><text:a xlink:type="simple" xlink:href="https://iati.fcdo.gov.uk/iati_documents/D0004520.odt"><text:span text:style-name="T30_3">https://iati.fcdo.gov.uk/iati_documents/D0004520.odt</text:span></text:a></text:span><text:span text:style-name="T30_4"><text:s/></text:span></text:p>
            <text:p text:style-name="P31"><text:span text:style-name="T31_1">Addendum<text:s/>#2:<text:s/></text:span><text:span text:style-name="T31_2"><text:a xlink:type="simple" xlink:href="https://iati.fcdo.gov.uk/iati_documents/D0007302.odt"><text:span text:style-name="T31_3">https://iati.fcdo.gov.uk/iati_documents/D0007302.odt</text:span></text:a></text:span><text:span text:style-name="T31_4"><text:s/></text:span></text:p>
          </table:table-cell>
        </table:table-row>
        <table:table-row table:style-name="Row8">
          <table:table-cell table:style-name="Cell22">
            <text:p text:style-name="P32"><text:span text:style-name="T32_1">DevTracker</text:span><text:span text:style-name="T32_2"><text:s/>Links<text:s/>to<text:s/>all<text:s/></text:span><text:span text:style-name="T32_3">logframes</text:span><text:span text:style-name="T32_4"><text:s/>used<text:s/>during<text:s/>programme<text:s/>lifetime:<text:s/></text:span></text:p>
          </table:table-cell>
          <table:table-cell table:style-name="Cell23">
            <text:p text:style-name="P33"><text:span text:style-name="T33_1"><text:a xlink:type="simple" xlink:href="https://iati.fcdo.gov.uk/iati_documents/D0006520.xlsx"><text:span text:style-name="T33_2">https://iati.fcdo.gov.uk/iati_documents/D0006520.xlsx</text:span></text:a></text:span><text:span text:style-name="T33_3"><text:s/></text:span></text:p>
            <text:p text:style-name="P34"><text:span text:style-name="T34_1"><text:a xlink:type="simple" xlink:href="https://fcogovuk.sharepoint.com/:x:/r/sites/PDL/301575%20%20Security%20and%20Stabilisation%20Programme/Transparency%20Files/Logical%20Framework%20(D0006520)%20301575%20(Published%20-%20January%202025).xlsx?d=wd01be55ec8d64f05bc51051d9b62a645&amp;csf=1&amp;web=1&amp;e=eWMxKt"><text:span text:style-name="T34_2">Logical<text:s/>Framework<text:s/>(D0006520)<text:s/>301575<text:s/>(Published<text:s/>-<text:s/>January<text:s/>2025).xlsx</text:span></text:a></text:span></text:p>
          </table:table-cell>
        </table:table-row>
      </table:table>
      <text:p text:style-name="P35"/>
      <text:p text:style-name="P36"><text:span text:style-name="T36_1">A.<text:s/>Summary<text:s/>and<text:s/>Overview</text:span></text:p>
      <text:p text:style-name="P37"/>
      <text:p text:style-name="P38"><text:span text:style-name="T38_1">Description<text:s/>of<text:s/>the<text:s/>programme<text:s/>and<text:s/>what<text:s/>it<text:s/>has<text:s/>achieved</text:span></text:p>
      <text:p text:style-name="P39"/>
      <text:p text:style-name="P40"><text:span text:style-name="T40_1">This<text:s/>programme</text:span><text:span text:style-name="T40_2"><text:s/></text:span><text:span text:style-name="T40_3">aim</text:span><text:span text:style-name="T40_4">ed</text:span><text:span text:style-name="T40_5"><text:s/>to<text:s/>increase<text:s/>the<text:s/>UK’s<text:s/>effectiveness<text:s/>in<text:s/>preventing<text:s/>or<text:s/>reducing<text:s/>conflict<text:s/>by<text:s/>developing<text:s/>and<text:s/>applying<text:s/>best<text:s/>practice<text:s/>on<text:s/>stabilisation<text:s/>and<text:s/>security<text:s/>sector<text:s/>reform<text:s/>(SSR),<text:s/>and<text:s/>by<text:s/>strengthening<text:s/>international<text:s/>partnerships<text:s/>that<text:s/>shape<text:s/>how<text:s/>the<text:s/>UK<text:s/>and<text:s/>others<text:s/>intervene<text:s/>in<text:s/>fragile<text:s/>and<text:s/>conflict</text:span><text:span text:style-name="T40_6"><text:s/></text:span><text:span text:style-name="T40_7">affected<text:s/>contexts.</text:span><text:span text:style-name="T40_8"><text:s/>It<text:s/>aimed<text:s/>to<text:s/>do<text:s/>so<text:s/>by:</text:span></text:p>
      <text:list text:style-name="LS36" xml:id="list0">
        <text:list-item>
          <text:p text:style-name="P41"><text:span text:style-name="T41_1">Refreshing<text:s/>and<text:s/>promoting</text:span><text:span text:style-name="T41_2"><text:s/>a<text:s/>clear<text:s/>UK<text:s/>stabilisation<text:s/>approach,<text:s/>grounded<text:s/>in<text:s/>updated<text:s/>evidence<text:s/>and<text:s/>recognised<text:s/>internationally.<text:s/></text:span></text:p>
        </text:list-item>
        <text:list-item>
          <text:p text:style-name="P42"><text:span text:style-name="T42_1">Strengthening<text:s/>SSR<text:s/>practice</text:span><text:span text:style-name="T42_2"><text:s/>by<text:s/>updating<text:s/>guidance<text:s/>and<text:s/>embedding<text:s/>it<text:s/>across<text:s/>HMG<text:s/>via<text:s/>a<text:s/>functioning<text:s/>community<text:s/>of<text:s/>practice.<text:s/></text:span></text:p>
        </text:list-item>
        <text:list-item>
          <text:p text:style-name="P43"><text:span text:style-name="T43_1">Providing<text:s/>targeted<text:s/>expert<text:s/>advice</text:span><text:span text:style-name="T43_2"><text:s/>to<text:s/>priority<text:s/>FCDO<text:s/>posts,<text:s/>based<text:s/>on<text:s/>refreshed<text:s/>stabilisation<text:s/>and<text:s/>SSR<text:s/>frameworks.<text:s/></text:span></text:p>
        </text:list-item>
        <text:list-item>
          <text:p text:style-name="P44"><text:span text:style-name="T44_1">Shaping<text:s/>international<text:s/>approaches</text:span><text:span text:style-name="T44_2"><text:s/>by<text:s/>supporting<text:s/>and<text:s/>influencing<text:s/>multilaterals<text:s/>and<text:s/>key<text:s/>SSR<text:s/>partners<text:s/>in<text:s/>line<text:s/>with<text:s/>UK<text:s/>priorities.</text:span></text:p>
        </text:list-item>
      </text:list>
      <text:p text:style-name="P45"/>
      <text:p text:style-name="P46"><text:span text:style-name="T46_1">The<text:s/>Security<text:s/>and<text:s/>Stabilisation<text:s/>Programme<text:s/>has<text:s/></text:span><text:span text:style-name="T46_2">contributed<text:s/>to</text:span><text:span text:style-name="T46_3"><text:s/>how<text:s/>the<text:s/>UK<text:s/>designs,<text:s/>delivers<text:s/>and<text:s/>influences<text:s/>stabilisation<text:s/>and<text:s/>security<text:s/>sector<text:s/>reform<text:s/>(SSR)<text:s/>interventions,<text:s/>both<text:s/>within<text:s/>HMG<text:s/>and<text:s/>with<text:s/>international<text:s/>partners.<text:s/>While<text:s/>delivery<text:s/>evolved<text:s/>significantly<text:s/>over<text:s/>the<text:s/>programme<text:s/>lifecycle,<text:s/>it<text:s/>has<text:s/>resulted<text:s/>in<text:s/>a<text:s/>stronger<text:s/>evidence<text:s/>base</text:span><text:span text:style-name="T46_4"><text:s/>and<text:s/></text:span><text:span text:style-name="T46_5">clearer<text:s/>frameworks<text:s/>for<text:s/></text:span><text:span text:style-name="T46_6">practice</text:span><text:span text:style-name="T46_7"><text:s/>and</text:span><text:span text:style-name="T46_8"><text:s/></text:span><text:span text:style-name="T46_9">helped<text:s/>shape</text:span><text:span text:style-name="T46_10"><text:s/>initiatives<text:s/>across<text:s/>the</text:span><text:span text:style-name="T46_11"><text:s/>multilateral<text:s/>system.</text:span></text:p>
      <text:p text:style-name="P47"><text:span text:style-name="T47_1">The<text:s/>programme<text:s/>successfully<text:s/>refreshed<text:s/>the<text:s/>UK’s<text:s/>stabilisation<text:s/>and<text:s/>SSR<text:s/>offer.<text:s/>It<text:s/>delivered<text:s/>a<text:s/>suite<text:s/>of<text:s/></text:span><text:span text:style-name="T47_2">internal<text:s/></text:span><text:span text:style-name="T47_3">updated<text:s/>guidance<text:s/>products,<text:s/>including<text:s/>a<text:s/>stabilisation<text:s/>toolkit<text:s/>and<text:s/>over<text:s/>ten<text:s/>SSR<text:s/>best-practice<text:s/>guides,<text:s/>and<text:s/>established<text:s/>a<text:s/>functioning<text:s/>HMG<text:s/>SSR<text:s/>Network<text:s/>to<text:s/>convene<text:s/>and<text:s/>upskill<text:s/>practitioners.<text:s/>These<text:s/></text:span><text:span text:style-name="T47_4">have</text:span><text:span text:style-name="T47_5"><text:s/>provide</text:span><text:span text:style-name="T47_6">d</text:span><text:span text:style-name="T47_7"><text:s/>a<text:s/>durable<text:s/>foundation<text:s/>for<text:s/>ongoing<text:s/>work<text:s/>through<text:s/>the<text:s/>Conflict<text:s/>and<text:s/>Violence<text:s/>Community<text:s/>of<text:s/>Expertise</text:span><text:span text:style-name="T47_8"><text:s/>(CoE)</text:span><text:span text:style-name="T47_9">.</text:span></text:p>
      <text:p text:style-name="P48"/>
      <text:p text:style-name="P49"><text:span text:style-name="T49_1">The<text:s/>programme<text:s/>also<text:s/>enabled<text:s/>targeted,<text:s/>high-value<text:s/>support<text:s/>to<text:s/>priority<text:s/>countries<text:s/>and<text:s/>policy<text:s/>teams.<text:s/>This<text:s/>included<text:s/>deployments<text:s/>and<text:s/>advisory<text:s/>support<text:s/>in<text:s/>contexts<text:s/>such<text:s/>as<text:s/>Ukraine<text:s/>and<text:s/>Syria,<text:s/>as<text:s/>well<text:s/>as<text:s/>wider<text:s/>support<text:s/>to<text:s/>FCDO<text:s/>posts<text:s/>drawing<text:s/>on<text:s/>expanded<text:s/>in-house<text:s/>expertise<text:s/>within<text:s/>SSD.<text:s/>Over<text:s/>time,<text:s/>the<text:s/>programme<text:s/>adapted<text:s/></text:span><text:span text:style-name="T49_2">its<text:s/>approach<text:s/>and<text:s/>focus</text:span><text:span text:style-name="T49_3"><text:s/></text:span><text:span text:style-name="T49_4">as</text:span><text:span text:style-name="T49_5"><text:s/>internal<text:s/></text:span><text:span text:style-name="T49_6">FCDO<text:s/></text:span><text:span text:style-name="T49_7">capability<text:s/>was<text:s/>shored<text:s/>up,<text:s/>and<text:s/>the<text:s/>programme<text:s/></text:span><text:span text:style-name="T49_8">therefore<text:s/>focused<text:s/>on<text:s/></text:span><text:span text:style-name="T49_9">catalytic,<text:s/></text:span><text:span text:style-name="T49_10">short-term<text:s/>partnerships<text:s/>aiming<text:s/>to<text:s/>build<text:s/>and<text:s/>reinforce<text:s/>international<text:s/>collective<text:s/>capability</text:span><text:span text:style-name="T49_11">.<text:s/>This<text:s/>shift<text:s/></text:span><text:span text:style-name="T49_12">adapted<text:s/>to<text:s/>the<text:s/>policy<text:s/>shift<text:s/>to<text:s/>focus<text:s/>more<text:s/>effectively<text:s/>on<text:s/>burden-sharing<text:s/>and<text:s/>collective<text:s/>capability,<text:s/>as<text:s/>well<text:s/>as<text:s/>a<text:s/>gradual<text:s/>transition<text:s/>to<text:s/>a<text:s/>Conflict<text:s/>&amp;<text:s/>Violence<text:s/>Community<text:s/>of<text:s/>Expertise<text:s/>model.<text:s/></text:span></text:p>
      <text:p text:style-name="P50"/>
      <text:p text:style-name="P51"><text:span text:style-name="T51_1">A<text:s/>key<text:s/>area<text:s/>of<text:s/>strength<text:s/>has<text:s/>been<text:s/>the<text:s/>programme’s<text:s/>contribution<text:s/>to<text:s/>shaping<text:s/>international<text:s/>approaches<text:s/>to<text:s/>stabilisation<text:s/>and<text:s/>SSR.<text:s/>Through<text:s/>catalytic<text:s/>investments<text:s/>and<text:s/>sustained<text:s/>engagement,<text:s/>the<text:s/>UK<text:s/>has<text:s/>influenced<text:s/>the<text:s/>policy<text:s/>direction<text:s/>and<text:s/>capability<text:s/>of</text:span><text:span text:style-name="T51_2"><text:s/></text:span><text:span text:style-name="T51_3">multilateral<text:s/>actors,<text:s/>including<text:s/>the<text:s/>OECD,<text:s/>OSCE<text:s/>and<text:s/>World<text:s/>Bank.<text:s/>This<text:s/>has<text:s/>included<text:s/>shaping<text:s/>the<text:s/>OECD<text:s/>DAC’s<text:s/>evolving<text:s/>work<text:s/>on<text:s/>security<text:s/>sector<text:s/>governance,<text:s/>strengthening<text:s/>OSCE<text:s/>engagement<text:s/>in<text:s/>Ukraine<text:s/>and<text:s/>Moldova,<text:s/>and<text:s/>informing<text:s/>thinking<text:s/>within<text:s/>the<text:s/>World<text:s/>Bank<text:s/>on<text:s/>operating<text:s/>in<text:s/>fragile<text:s/>and<text:s/>conflict-affected<text:s/>contexts.<text:s/>These<text:s/>engagements<text:s/>have<text:s/>amplified<text:s/>UK<text:s/>priorities<text:s/>and<text:s/>helped<text:s/>position<text:s/>the<text:s/>UK<text:s/>as<text:s/>a<text:s/>credible<text:s/>partner<text:s/></text:span><text:span text:style-name="T51_4">and<text:s/>broker<text:s/>of<text:s/>expertise<text:s/></text:span><text:span text:style-name="T51_5">in<text:s/>a<text:s/>more<text:s/>contested<text:s/>international<text:s/>environment</text:span></text:p>
      <text:p text:style-name="P52"><text:span text:style-name="T52_1">.</text:span></text:p>
      <text:p text:style-name="P53"><text:span text:style-name="T53_1">Delivery<text:s/>was<text:s/>not<text:s/>without<text:s/>challenges.<text:s/>The<text:s/>programme<text:s/>experienced<text:s/>delays<text:s/>in<text:s/>finalising<text:s/>and<text:s/>publishing<text:s/>key<text:s/>products,<text:s/>most<text:s/>notably<text:s/>the<text:s/>stabilisation<text:s/>toolkit,<text:s/>and<text:s/>did<text:s/>not<text:s/>meet<text:s/>all<text:s/>quantitative<text:s/></text:span><text:span text:style-name="T53_2">logframe</text:span><text:span text:style-name="T53_3"><text:s/>targets,<text:s/>particularly<text:s/>in<text:s/>relation<text:s/>to<text:s/>the<text:s/>number<text:s/>of<text:s/>country<text:s/>deployments.<text:s/>This<text:s/>reflects<text:s/>a<text:s/>combination<text:s/>of<text:s/>factors,<text:s/>including<text:s/>shifts<text:s/>in<text:s/>departmental<text:s/>structures<text:s/>and<text:s/>capacity,<text:s/>delays<text:s/>in<text:s/>refreshing<text:s/>the<text:s/></text:span><text:span text:style-name="T53_4">CSG</text:span><text:span text:style-name="T53_5"><text:s/>roster,<text:s/>evolving<text:s/>political<text:s/>and<text:s/>operational<text:s/>contexts,<text:s/>and<text:s/>changes<text:s/>in<text:s/>the<text:s/>financial<text:s/>position<text:s/>of<text:s/>international<text:s/>partners.<text:s/>In<text:s/>practice,<text:s/>however,<text:s/>these<text:s/>constraints<text:s/>drove<text:s/>a<text:s/>shift<text:s/>towards<text:s/>fewer,<text:s/>higher-value<text:s/>interventions<text:s/>and<text:s/>greater<text:s/>use<text:s/>of<text:s/>in-house<text:s/>capability,<text:s/>which<text:s/>improved<text:s/>overall<text:s/>strategic<text:s/>coherence<text:s/>and<text:s/>value<text:s/>for<text:s/>money<text:s/>in<text:s/>the<text:s/>later<text:s/>stages<text:s/>of<text:s/>the<text:s/>programme.</text:span></text:p>
      <text:p text:style-name="P54"/>
      <text:p text:style-name="P55"><text:span text:style-name="T55_1">Overall,<text:s/>the<text:s/>programme<text:s/>has<text:s/>delivered<text:s/>good<text:s/>value<text:s/>for<text:s/>money.<text:s/>Early<text:s/>delivery<text:s/>was<text:s/>more<text:s/>limited<text:s/>as<text:s/>the<text:s/>model<text:s/>was<text:s/>tested<text:s/>and<text:s/>adapted,<text:s/>but<text:s/>performance<text:s/>strengthened<text:s/>significantly<text:s/>in<text:s/>the<text:s/>final<text:s/>year,<text:s/>with<text:s/>a<text:s/>higher<text:s/>proportion<text:s/>of<text:s/>funding<text:s/>directed<text:s/>towards<text:s/>strategically<text:s/>aligned,<text:s/>catalytic<text:s/>international<text:s/>engagements.<text:s/>Economy<text:s/>was<text:s/>maintained<text:s/>through<text:s/>use<text:s/>of<text:s/>existing<text:s/>contracts<text:s/>and<text:s/>partnerships,<text:s/>while<text:s/>efficiency<text:s/>improved<text:s/>as<text:s/>programme<text:s/>management<text:s/>and<text:s/>delivery<text:s/>models<text:s/>were<text:s/>stabilised.<text:s/>The<text:s/>programme’s<text:s/>main<text:s/>legacy</text:span><text:span text:style-name="T55_2">,<text:s/></text:span><text:span text:style-name="T55_3">updated<text:s/>guidance,<text:s/>strengthened<text:s/>networks,<text:s/>and<text:s/>deeper<text:s/>multilateral<text:s/>partnerships</text:span><text:span text:style-name="T55_4">,<text:s/></text:span><text:span text:style-name="T55_5">will<text:s/>continue<text:s/>to<text:s/>deliver<text:s/>value<text:s/>beyond<text:s/>the<text:s/>life<text:s/>of<text:s/>the<text:s/>programme<text:s/>through<text:s/>the<text:s/>Conflict<text:s/>and<text:s/>Violence<text:s/>CoE.</text:span></text:p>
      <text:p text:style-name="P56"/>
      <text:p text:style-name="P57"><text:span text:style-name="T57_1">In<text:s/>summary,<text:s/>while<text:s/>delivery<text:s/>against<text:s/>the<text:s/>original<text:s/></text:span><text:span text:style-name="T57_2">logframe</text:span><text:span text:style-name="T57_3"><text:s/>was<text:s/>uneven,<text:s/>the<text:s/>programme<text:s/>has<text:s/>achieved<text:s/>its<text:s/>core<text:s/>objective<text:s/>of<text:s/>strengthening<text:s/>the<text:s/>UK’s<text:s/>effectiveness<text:s/>in<text:s/>stabilisation<text:s/>and<text:s/>SSR.<text:s/>It<text:s/>has<text:s/>done<text:s/>so<text:s/>by<text:s/>adapting<text:s/>its<text:s/>delivery<text:s/>model<text:s/>in<text:s/>response<text:s/>to<text:s/>changing<text:s/>circumstances<text:s/>and<text:s/>by<text:s/>focusing<text:s/>resources<text:s/>where<text:s/>they<text:s/>could<text:s/>achieve<text:s/>the<text:s/>greatest<text:s/>strategic<text:s/>impact.</text:span></text:p>
      <text:p text:style-name="P58"/>
      <text:p text:style-name="P59"><text:span text:style-name="T59_1">Programme<text:s/>description</text:span></text:p>
      <text:p text:style-name="P60"/>
      <text:p text:style-name="P61"><text:span text:style-name="T61_1">The<text:s/>programme<text:s/>was<text:s/>structured<text:s/></text:span><text:span text:style-name="T61_2">around<text:s/>four<text:s/>outputs</text:span><text:span text:style-name="T61_3">:</text:span></text:p>
      <text:p text:style-name="P62"><text:span text:style-name="T62_1">1)<text:s/></text:span><text:span text:style-name="T62_2">A<text:s/>refreshed,<text:s/>published<text:s/>and<text:s/>internationally<text:s/>socialised<text:s/>UK<text:s/>approach<text:s/>to<text:s/>stabilisation<text:s/>document<text:s/>underpinned<text:s/>by<text:s/>updated<text:s/>evidence</text:span><text:span text:style-name="T62_3">;</text:span></text:p>
      <text:p text:style-name="P63"><text:span text:style-name="T63_1">2)<text:s/></text:span><text:span text:style-name="T63_2">A<text:s/>revised<text:s/>set<text:s/>of<text:s/>best-practice<text:s/>guidance<text:s/>on<text:s/>security<text:s/>sector<text:s/>reform<text:s/>underpinned<text:s/>by<text:s/>updated<text:s/>evidence<text:s/>promulgated<text:s/>across<text:s/>HMG<text:s/>through<text:s/>an<text:s/>established<text:s/>community<text:s/>of<text:s/>practice/<text:s/>SSR<text:s/>network</text:span><text:span text:style-name="T63_3">;</text:span></text:p>
      <text:p text:style-name="P64"><text:span text:style-name="T64_1">3)<text:s/></text:span><text:span text:style-name="T64_2">Policy<text:s/>and<text:s/>strategy<text:s/>relevant<text:s/>expert<text:s/>advice,<text:s/>based<text:s/>on<text:s/>refreshed<text:s/>central<text:s/>stabilisation<text:s/>and<text:s/>SSR<text:s/>policy<text:s/>and<text:s/>guidance,<text:s/>provided<text:s/>to<text:s/>priority<text:s/></text:span><text:span text:style-name="T64_3">FCDO’s<text:s/>overseas<text:s/>network</text:span><text:span text:style-name="T64_4"><text:s/>overseas</text:span><text:span text:style-name="T64_5">;</text:span></text:p>
      <text:p text:style-name="P65"><text:span text:style-name="T65_1">4)<text:s/></text:span><text:span text:style-name="T65_2">Support<text:s/>provided<text:s/>to<text:s/>multilateral<text:s/>system<text:s/>and<text:s/>other<text:s/>leading<text:s/>SSR<text:s/>partners<text:s/>to<text:s/>influence<text:s/>international<text:s/>stabilisation/security<text:s/>sector<text:s/>reform<text:s/>approaches<text:s/>in<text:s/>line<text:s/>with<text:s/>HMG<text:s/>priorities<text:s/>and<text:s/>views</text:span><text:span text:style-name="T65_3">.</text:span></text:p>
      <text:p text:style-name="P66"/>
      <text:p text:style-name="P67"><text:span text:style-name="T67_1">By<text:s/>its<text:s/>very<text:s/>nature,<text:s/>the<text:s/>programme<text:s/>was<text:s/>used<text:s/>flexibly<text:s/>and<text:s/>in<text:s/>an<text:s/>integrated<text:s/>manner<text:s/>alongside<text:s/>the<text:s/>Security<text:s/>&amp;<text:s/>Stabilisation<text:s/>Department’s<text:s/>policy,<text:s/>international<text:s/>and<text:s/>capability<text:s/>efforts.<text:s/></text:span><text:span text:style-name="T67_2">Funding<text:s/>was<text:s/>used<text:s/></text:span><text:span text:style-name="T67_3">to<text:s/>undertake<text:s/>short-term<text:s/>research<text:s/>&amp;<text:s/>evidence<text:s/>reviews<text:s/>to<text:s/>inform</text:span><text:span text:style-name="T67_4"><text:s/>practice,<text:s/>to<text:s/>strengthen<text:s/>international,<text:s/>collective<text:s/>capability<text:s/>on<text:s/>stabilisation<text:s/>and<text:s/>security<text:s/>sector<text:s/>reform,<text:s/>or<text:s/>provide<text:s/>deep</text:span><text:span text:style-name="T67_5">,<text:s/>specialist</text:span><text:span text:style-name="T67_6"><text:s/>expertise<text:s/>to<text:s/>shape<text:s/>policy<text:s/>and<text:s/>practice<text:s/>in<text:s/></text:span><text:span text:style-name="T67_7">key<text:s/></text:span><text:span text:style-name="T67_8">countries.<text:s/></text:span></text:p>
      <text:p text:style-name="P68"/>
      <text:p text:style-name="P69"><text:span text:style-name="T69_1">Although<text:s/>the<text:s/>programme<text:s/>had<text:s/>an<text:s/>overall<text:s/>envelope<text:s/>of<text:s/>up<text:s/>to<text:s/>£1.5m</text:span><text:span text:style-name="T69_2"><text:s/>of<text:s/>ODA<text:s/>and<text:s/>non-ODA</text:span><text:span text:style-name="T69_3">,<text:s/>allocations<text:s/>were<text:s/>adjusted<text:s/>on<text:s/>a<text:s/>yearly<text:s/>basis<text:s/></text:span><text:span text:style-name="T69_4">in<text:s/>line<text:s/>with</text:span><text:span text:style-name="T69_5"><text:s/>overall<text:s/>Directorate-wide<text:s/>business<text:s/>plan<text:s/>allocations.<text:s/></text:span></text:p>
      <text:p text:style-name="P70"/>
      <text:p text:style-name="P71"><text:span text:style-name="T71_1">Total<text:s/></text:span><text:span text:style-name="T71_2">allocation</text:span><text:span text:style-name="T71_3">:<text:s/></text:span><text:span text:style-name="T71_4">£918,348</text:span><text:span text:style-name="T71_5"><text:s/></text:span><text:span text:style-name="T71_6">(reduced<text:s/>from<text:s/>£1.5m</text:span><text:span text:style-name="T71_7">)</text:span></text:p>
      <text:p text:style-name="P72"/>
      <text:p text:style-name="P73"><text:span text:style-name="T73_1">Total</text:span><text:span text:style-name="T73_2"><text:s/>spend:<text:s/></text:span><text:span text:style-name="T73_3">£886,488</text:span></text:p>
      <text:p text:style-name="P74"/>
      <text:p text:style-name="P75"><text:span text:style-name="T75_1">The<text:s/>Programm</text:span><text:span text:style-name="T75_2">e</text:span><text:span text:style-name="T75_3"><text:s/>remained<text:s/>broadly<text:s/>within<text:s/>its<text:s/>total<text:s/>approved<text:s/></text:span><text:span text:style-name="T75_4">annual<text:s/></text:span><text:span text:style-name="T75_5">allocation</text:span><text:span text:style-name="T75_6"><text:s/>envelope<text:s/>across<text:s/>the<text:s/>lifecycle,<text:s/>with<text:s/>the<text:s/>apparent<text:s/>variance<text:s/>reflecting<text:s/>timing<text:s/>and<text:s/>classification<text:s/>of<text:s/>spend<text:s/>rather<text:s/>than<text:s/>material<text:s/>budgetary<text:s/>control<text:s/>issues.</text:span></text:p>
      <text:p text:style-name="P76"/>
      <text:p text:style-name="P77"><text:span text:style-name="T77_1">Major<text:s/>lessons<text:s/>learned,<text:s/>evidence<text:s/>generated<text:s/>and<text:s/>recommendations<text:s/></text:span><text:span text:style-name="T77_2">[1/2<text:s/>page]</text:span></text:p>
      <text:p text:style-name="P78"/>
      <text:p text:style-name="P79"><text:span text:style-name="T79_1">The<text:s/>programme<text:s/>initially<text:s/>focused<text:s/>on<text:s/>small-scale,<text:s/>tactical<text:s/>interventions,<text:s/>primarily<text:s/>delivered<text:s/>through<text:s/>Deployable<text:s/>Civilian<text:s/>Experts<text:s/>(DCEs)<text:s/>from<text:s/>the<text:s/>Civilian<text:s/>Stabilisation<text:s/>Group<text:s/>(CSG).<text:s/>This<text:s/>provided<text:s/>targeted<text:s/>support<text:s/>to<text:s/>priority<text:s/>countries<text:s/>engaged<text:s/>in<text:s/>SSR,<text:s/>including<text:s/>Ukraine.<text:s/>However,<text:s/>over<text:s/>time<text:s/>it<text:s/>became<text:s/>clear<text:s/>that<text:s/>DCEs<text:s/>would<text:s/>not<text:s/>be<text:s/>the<text:s/>principal<text:s/>delivery<text:s/>mechanism.<text:s/>Planned<text:s/>improvements<text:s/>to<text:s/>the<text:s/>roster<text:s/>were<text:s/>paused<text:s/>due<text:s/>to<text:s/>staffing<text:s/>constraints,<text:s/>and<text:s/>the<text:s/>programme<text:s/>adapted<text:s/>in<text:s/>FY25/26<text:s/>towards<text:s/>fewer,<text:s/>larger-scale<text:s/>interventions<text:s/>delivered<text:s/>through<text:s/>key<text:s/>international<text:s/>partners,<text:s/>notably<text:s/>the<text:s/>Organisation<text:s/>for<text:s/>Security<text:s/>Co-operation<text:s/>in<text:s/>Europe<text:s/>(OSCE)<text:s/>and<text:s/>the<text:s/>Organisation<text:s/>for<text:s/>Economic<text:s/>Co-operation<text:s/>and<text:s/>Development<text:s/>(OECD).</text:span></text:p>
      <text:p text:style-name="P80"><text:span text:style-name="T80_1">This<text:s/>shift<text:s/>reflected<text:s/>both<text:s/>operational<text:s/>realities<text:s/>and<text:s/>a<text:s/>deliberate<text:s/>move<text:s/>towards<text:s/>more<text:s/>strategic,<text:s/>catalytic<text:s/>engagement.<text:s/>Delivery<text:s/>was<text:s/>nonetheless<text:s/>affected<text:s/>by<text:s/>staff<text:s/>turnover,<text:s/>which<text:s/>reduced<text:s/>programme<text:s/>management<text:s/>capacity<text:s/>and<text:s/>led<text:s/>to<text:s/>delays<text:s/>in<text:s/>finalising<text:s/>agreements<text:s/>and<text:s/>disbursements.<text:s/>This<text:s/>was<text:s/>partly<text:s/>mitigated<text:s/>through<text:s/></text:span><text:span text:style-name="T80_2">internal<text:s/></text:span><text:span text:style-name="T80_3">surge<text:s/>support</text:span><text:span text:style-name="T80_4">.</text:span></text:p>
      <text:p text:style-name="P81"/>
      <text:p text:style-name="P82"><text:span text:style-name="T82_1">Non-ODA<text:s/>funding<text:s/>supported<text:s/>the<text:s/>development<text:s/>of<text:s/>core<text:s/>policy<text:s/>and<text:s/>operational<text:s/>guidance,</text:span><text:span text:style-name="T82_2"><text:s/></text:span><text:span text:style-name="T82_3">disseminated<text:s/>through<text:s/>the<text:s/>SSR<text:s/>Network,<text:s/>ensuring<text:s/>accessibility<text:s/>and<text:s/>uptake<text:s/>across<text:s/>government.<text:s/>Engagement<text:s/>with<text:s/>NATO<text:s/>was<text:s/>curtailed<text:s/>as<text:s/>additional<text:s/>funding<text:s/>proved<text:s/>unnecessary<text:s/>due<text:s/>to<text:s/>underutilisation<text:s/>of<text:s/>member<text:s/>state<text:s/>contributions,<text:s/>although<text:s/>policy-level<text:s/>engagement<text:s/>has<text:s/>continued.</text:span></text:p>
      <text:p text:style-name="P83"/>
      <text:p text:style-name="P84"><text:span text:style-name="T84_1">Key<text:s/>achievements<text:s/>include:</text:span></text:p>
      <text:list text:style-name="LS38" xml:id="list4">
        <text:list-item>
          <text:p text:style-name="P85"><text:span text:style-name="T85_1">Review<text:s/>of<text:s/>stabilisation<text:s/>evidence<text:s/>and<text:s/>internal<text:s/>guidance</text:span><text:span text:style-name="T85_2"><text:s/>–<text:s/>Provided<text:s/>a<text:s/>refreshed<text:s/>evidence<text:s/>base<text:s/>and<text:s/>practical<text:s/>guidance<text:s/>to<text:s/>inform<text:s/>policy<text:s/>and<text:s/>programming<text:s/>across<text:s/>FCDO<text:s/>and<text:s/>wider<text:s/>HMG</text:span><text:span text:style-name="T85_3"><text:s/>to<text:s/>help<text:s/>support<text:s/></text:span><text:span text:style-name="T85_4">more<text:s/>consistent<text:s/>application<text:s/>of<text:s/>stabilisation<text:s/>approaches.</text:span></text:p>
        </text:list-item>
        <text:list-item>
          <text:p text:style-name="P86"><text:span text:style-name="T86_1">Updated<text:s/>SSR<text:s/>guidance</text:span><text:span text:style-name="T86_2"><text:s/>–<text:s/>Over<text:s/>ten<text:s/>pieces<text:s/>of<text:s/>best-practice<text:s/>guidance<text:s/>were<text:s/>developed<text:s/>and<text:s/>disseminated<text:s/>through<text:s/>the<text:s/>HMG<text:s/>SSR<text:s/>Network,<text:s/>strengthening<text:s/>the<text:s/>coherence<text:s/>and<text:s/>accessibility<text:s/>of<text:s/>SSR<text:s/>policy<text:s/>and<text:s/>practice<text:s/>across<text:s/>government.</text:span></text:p>
        </text:list-item>
        <text:list-item>
          <text:p text:style-name="P87"><text:span text:style-name="T87_1">Support<text:s/>to<text:s/>priority<text:s/>countries</text:span><text:span text:style-name="T87_2"><text:s/>–<text:s/>The<text:s/>programme<text:s/>funded<text:s/>targeted<text:s/>support<text:s/>to<text:s/>a<text:s/>small<text:s/>number<text:s/>of<text:s/>priority<text:s/>posts<text:s/>(Ukraine,<text:s/>Moldova<text:s/>and<text:s/>Syria),<text:s/>complemented<text:s/>by<text:s/>increasing<text:s/>use<text:s/>of<text:s/>SSD’s<text:s/>in-house<text:s/>advisory<text:s/>capacity<text:s/>across<text:s/>a<text:s/>wider<text:s/>set<text:s/>of<text:s/>contexts.<text:s/>While<text:s/>this<text:s/>fell<text:s/>short<text:s/>of<text:s/>the<text:s/>original<text:s/>numeric<text:s/>target,<text:s/>it<text:s/>reflects<text:s/>a<text:s/>shift<text:s/>towards<text:s/>a<text:s/>more<text:s/>blended<text:s/>and<text:s/>demand-led<text:s/>model<text:s/>of<text:s/>support.</text:span></text:p>
        </text:list-item>
        <text:list-item>
          <text:p text:style-name="P88"><text:span text:style-name="T88_1">Multilateral<text:s/>engagement</text:span><text:span text:style-name="T88_2"><text:s/>–<text:s/>The<text:s/>programme<text:s/>supported<text:s/>four<text:s/>key<text:s/>institutions<text:s/>(OECD,<text:s/>OSCE,<text:s/>World<text:s/>Bank<text:s/>and<text:s/>NATO),<text:s/>helping<text:s/>to<text:s/>shape<text:s/>international<text:s/>approaches<text:s/>to<text:s/>stabilisation<text:s/>and<text:s/>SSR</text:span><text:span text:style-name="T88_3"><text:s/>and<text:s/>undertook<text:s/>research<text:s/>on<text:s/>new<text:s/>actors<text:s/>in<text:s/>this<text:s/>area</text:span><text:span text:style-name="T88_4">.<text:s/>Although<text:s/>fewer<text:s/>partnerships<text:s/>were<text:s/>funded<text:s/>than<text:s/>initially<text:s/>envisaged,<text:s/>these<text:s/>engagements<text:s/>were<text:s/>higher-value<text:s/>and<text:s/>more<text:s/>strategically<text:s/>aligned.</text:span></text:p>
        </text:list-item>
        <text:list-item>
          <text:p text:style-name="P89"><text:span text:style-name="T89_1">New<text:s/>partnerships</text:span><text:span text:style-name="T89_2"><text:s/>–<text:s/>The<text:s/>programme<text:s/>also<text:s/>supported<text:s/>engagement<text:s/>with<text:s/>emerging<text:s/>partners,<text:s/>broadening<text:s/>the<text:s/>UK’s<text:s/>network<text:s/>and<text:s/>reach<text:s/>in<text:s/>stabilisation<text:s/>and<text:s/>SSR.</text:span></text:p>
        </text:list-item>
      </text:list>
      <text:p text:style-name="P90"/>
      <text:p text:style-name="P91"><text:span text:style-name="T91_1">How<text:s/>this<text:s/>report<text:s/>was<text:s/>conducted</text:span></text:p>
      <text:p text:style-name="P92"/>
      <text:p text:style-name="P93"><text:span text:style-name="T93_1">This<text:s/>report<text:s/>was<text:s/>conducted<text:s/></text:span><text:span text:style-name="T93_2">by<text:s/>the<text:s/>SRO<text:s/>and<text:s/>PRO<text:s/>of<text:s/>the<text:s/>programme<text:s/></text:span><text:span text:style-name="T93_3">with<text:s/>inputs<text:s/>from<text:s/>advis</text:span><text:span text:style-name="T93_4">ors</text:span><text:span text:style-name="T93_5"><text:s/></text:span><text:span text:style-name="T93_6">and<text:s/>policy<text:s/>staff<text:s/></text:span><text:span text:style-name="T93_7">in<text:s/>the<text:s/>Security<text:s/></text:span><text:span text:style-name="T93_8">and<text:s/>Stabilisation<text:s/>Department<text:s/>(SSD)</text:span><text:span text:style-name="T93_9"><text:s/>in<text:s/>Humanitarian<text:s/></text:span><text:span text:style-name="T93_10">Directorate.</text:span><text:span text:style-name="T93_11"><text:s/></text:span><text:span text:style-name="T93_12">The<text:s/>report<text:s/>also<text:s/>draws<text:s/>on<text:s/>evidence<text:s/>from<text:s/>implementing<text:s/>partners</text:span><text:span text:style-name="T93_13"><text:s/></text:span><text:span text:style-name="T93_14">s</text:span><text:span text:style-name="T93_15">ubmit</text:span><text:span text:style-name="T93_16">ted</text:span><text:span text:style-name="T93_17"><text:s/>through</text:span><text:span text:style-name="T93_18"><text:s/>regular<text:s/>monitoring<text:s/>and<text:s/>evaluation</text:span><text:span text:style-name="T93_19">.</text:span><text:span text:style-name="T93_20"><text:s/></text:span><text:span text:style-name="T93_21">This<text:s/>PCR<text:s/>draws<text:s/>on<text:s/>the<text:s/>2023<text:s/>and<text:s/>2024/25<text:s/>Annual<text:s/>Reviews,<text:s/>the<text:s/>Business<text:s/>Case/addenda</text:span><text:span text:style-name="T93_22">,</text:span><text:span text:style-name="T93_23"><text:s/></text:span><text:span text:style-name="T93_24">log<text:s/>frames</text:span><text:span text:style-name="T93_25"><text:s/>and</text:span><text:span text:style-name="T93_26"><text:s/>partner/project<text:s/>documentatio</text:span><text:span text:style-name="T93_27">n</text:span><text:span text:style-name="T93_28">.<text:s/>Evidence<text:s/>for<text:s/>outcome</text:span><text:span text:style-name="T93_29">‑</text:span><text:span text:style-name="T93_30">level<text:s/>uptake<text:s/>is<text:s/>supplemented<text:s/>by<text:s/>internal<text:s/>feedback<text:s/>and<text:s/>references<text:s/>to<text:s/>HMG/partner<text:s/>strategy/programme<text:s/>documentation<text:s/>where<text:s/>available.</text:span></text:p>
      <text:p text:style-name="P94"/>
      <text:p text:style-name="P95"><text:span text:style-name="T95_1">Actions<text:s/>following<text:s/>approval<text:s/>of<text:s/>this<text:s/>report<text:s/></text:span></text:p>
      <text:p text:style-name="P96"/>
      <text:p text:style-name="P97"><text:span text:style-name="T97_1">In<text:s/>terms<text:s/>of<text:s/>finances<text:s/>next<text:s/></text:span><text:span text:style-name="T97_2">steps</text:span><text:span text:style-name="T97_3"><text:s/>are</text:span><text:span text:style-name="T97_4">:</text:span></text:p>
      <text:list text:style-name="LS5" xml:id="list9">
        <text:list-item>
          <text:p text:style-name="P98"><text:span text:style-name="T98_1">All<text:s/>partner<text:s/>financial<text:s/>reports<text:s/>received<text:s/>and<text:s/>reconciled</text:span><text:span text:style-name="T98_2"><text:s/>(noting<text:s/>that<text:s/>there<text:s/>are<text:s/>no<text:s/>assets<text:s/>to<text:s/>be<text:s/>disposed<text:s/>of).<text:s/></text:span></text:p>
        </text:list-item>
        <text:list-item>
          <text:p text:style-name="P99"><text:span text:style-name="T99_1">Budget<text:s/></text:span><text:span text:style-name="T99_2">r</text:span><text:span text:style-name="T99_3">eduction<text:s/>in<text:s/>line<text:s/>w</text:span><text:span text:style-name="T99_4">ith<text:s/>spend.</text:span></text:p>
        </text:list-item>
      </text:list>
      <text:p text:style-name="P100"/>
      <text:p text:style-name="P101"><text:span text:style-name="T101_1">Th</text:span><text:span text:style-name="T101_2">e<text:s/>programme<text:s/>will<text:s/>then<text:s/>be<text:s/>closed</text:span><text:span text:style-name="T101_3"><text:s/>on<text:s/>AMP</text:span><text:span text:style-name="T101_4"><text:s/>with<text:s/>support<text:s/>to<text:s/>priority<text:s/></text:span><text:span text:style-name="T101_5">FCDO<text:s/>overseas<text:s/></text:span><text:span text:style-name="T101_6">missions</text:span><text:span text:style-name="T101_7">,<text:s/>maintenance<text:s/>of<text:s/>networks<text:s/>and<text:s/>gu</text:span><text:span text:style-name="T101_8">idance<text:s/>to<text:s/>be<text:s/>maintained<text:s/>through<text:s/>the<text:s/>Conflict<text:s/>an</text:span><text:span text:style-name="T101_9">d<text:s/>Violence</text:span><text:span text:style-name="T101_10"><text:s/></text:span><text:span text:style-name="T101_11">CoE.</text:span></text:p>
      <text:p text:style-name="P102"/>
      <text:h text:style-name="P103" text:outline-level="2"><text:span text:style-name="T103_1">B:<text:s/>Theory<text:s/>of<text:s/>Change<text:s/>and<text:s/>Outcome<text:s/>Assessment</text:span></text:h>
      <text:p text:style-name="P104"/>
      <text:p text:style-name="P105"><text:span text:style-name="T105_1">The<text:s/>theory<text:s/>of<text:s/>change<text:s/>(TOC),<text:s/>in<text:s/>summary,<text:s/>is<text:s/>as<text:s/>follows:</text:span></text:p>
      <text:list text:style-name="LS27" xml:id="list11">
        <text:list-item>
          <text:p text:style-name="P106"><text:span text:style-name="T106_1">IF<text:s/>we<text:s/>gather,<text:s/>understand<text:s/>and<text:s/>synthesise<text:s/>evidence<text:s/>on<text:s/>the<text:s/>effectiveness<text:s/>of<text:s/></text:span><text:span text:style-name="T106_2"><text:tab/></text:span><text:span text:style-name="T106_3"><text:tab/></text:span><text:span text:style-name="T106_4">stabilisation<text:s/>and<text:s/>security<text:s/>sector<text:s/>reform<text:s/>interventions<text:s/>overseas</text:span></text:p>
        </text:list-item>
        <text:list-item>
          <text:p text:style-name="P107"><text:span text:style-name="T107_1">AND<text:s/>IF<text:s/>we<text:s/>pull<text:s/>together<text:s/>clear<text:s/>guidance<text:s/>and<text:s/>policy<text:s/>positions</text:span></text:p>
        </text:list-item>
        <text:list-item>
          <text:p text:style-name="P108"><text:span text:style-name="T108_1">AND<text:s/>IF<text:s/>these<text:s/>positions<text:s/>are<text:s/>understood<text:s/>and<text:s/>accepted<text:s/>by<text:s/>our<text:s/>international<text:s/>partners</text:span></text:p>
        </text:list-item>
        <text:list-item>
          <text:p text:style-name="P109"><text:span text:style-name="T109_1">AND<text:s/>IF<text:s/>we<text:s/>have<text:s/>the<text:s/>expert<text:s/>capability<text:s/>in-house,<text:s/>and<text:s/>in<text:s/>the<text:s/>roster,<text:s/>to<text:s/>promulgate<text:s/>this<text:s/></text:span><text:span text:style-name="T109_2"><text:tab/></text:span><text:span text:style-name="T109_3">guidance<text:s/>and<text:s/>apply<text:s/>it<text:s/>to<text:s/>specific<text:s/>geographies</text:span></text:p>
        </text:list-item>
        <text:list-item>
          <text:p text:style-name="P110"><text:span text:style-name="T110_1">AND<text:s/>IF<text:s/>HMG<text:s/>has<text:s/>the<text:s/>will<text:s/>and<text:s/>the<text:s/>resources<text:s/>necessary<text:s/>to<text:s/>intervene<text:s/>in<text:s/>line<text:s/>with<text:s/>our<text:s/>policy<text:s/>and<text:s/>guidance</text:span></text:p>
        </text:list-item>
        <text:list-item>
          <text:p text:style-name="P111"><text:span text:style-name="T111_1">AND<text:s/>IF<text:s/>the<text:s/>context,<text:s/>including<text:s/>host<text:s/>government<text:s/>political<text:s/>will,<text:s/>is<text:s/>conducive</text:span></text:p>
        </text:list-item>
        <text:list-item>
          <text:p text:style-name="P112"><text:span text:style-name="T112_1">THEN<text:s/>HMG<text:s/>will<text:s/>be<text:s/>more<text:s/>effective<text:s/>in<text:s/>delivering<text:s/>stabilisation<text:s/>and<text:s/>security<text:s/>sector<text:s/>reform<text:s/>interventions,<text:s/>creating<text:s/>positive<text:s/>impact<text:s/>on<text:s/>conflict<text:s/>and<text:s/>state<text:s/>fragility.</text:span></text:p>
        </text:list-item>
      </text:list>
      <text:p text:style-name="P113"/>
      <table:table table:style-name="Table4">
        <table:table-column table:style-name="Column10"/>
        <table:table-column table:style-name="Column11"/>
        <table:table-column table:style-name="Column12"/>
        <table:table-row table:style-name="Row9">
          <table:table-cell table:style-name="Cell24">
            <text:p text:style-name="P114"/>
          </table:table-cell>
          <table:table-cell table:style-name="Cell25">
            <text:p text:style-name="P115"><text:span text:style-name="T115_1">Starting<text:s/>point</text:span></text:p>
          </table:table-cell>
          <table:table-cell table:style-name="Cell26">
            <text:p text:style-name="P116"><text:span text:style-name="T116_1">Final<text:s/>result</text:span><text:span text:style-name="T116_2"><text:s/></text:span><text:span text:style-name="T116_3">(following<text:s/>a<text:s/>cost<text:s/>and<text:s/>time<text:s/>ext</text:span><text:span text:style-name="T116_4">ension)</text:span></text:p>
          </table:table-cell>
        </table:table-row>
        <table:table-row table:style-name="Row10">
          <table:table-cell table:style-name="Cell27">
            <text:p text:style-name="P117"><text:span text:style-name="T117_1">Budget</text:span></text:p>
          </table:table-cell>
          <table:table-cell table:style-name="Cell28">
            <text:p text:style-name="P118"><text:span text:style-name="T118_1">£</text:span><text:span text:style-name="T118_2">1,</text:span><text:span text:style-name="T118_3">5</text:span><text:span text:style-name="T118_4">0</text:span><text:span text:style-name="T118_5">0</text:span><text:span text:style-name="T118_6">,000</text:span><text:span text:style-name="T118_7"><text:s/></text:span></text:p>
          </table:table-cell>
          <table:table-cell table:style-name="Cell29">
            <text:p text:style-name="P119"><text:span text:style-name="T119_1">£886,488.57</text:span><text:span text:style-name="T119_2"><text:s/>total<text:s/>spend</text:span><text:span text:style-name="T119_3"><text:s/>(</text:span><text:span text:style-name="T119_4">96</text:span><text:span text:style-name="T119_5">%</text:span><text:span text:style-name="T119_6">,<text:s/>against<text:s/>a<text:s/>final<text:s/>budge</text:span><text:span text:style-name="T119_7">t<text:s/></text:span><text:span text:style-name="T119_8">allocation<text:s/></text:span><text:span text:style-name="T119_9">of<text:s/></text:span><text:span text:style-name="T119_10">£918,348</text:span><text:span text:style-name="T119_11">)</text:span><text:span text:style-name="T119_12"><text:s/></text:span><text:span text:style-name="T119_13"><text:s/></text:span></text:p>
          </table:table-cell>
        </table:table-row>
        <table:table-row table:style-name="Row11">
          <table:table-cell table:style-name="Cell30">
            <text:p text:style-name="P120"><text:span text:style-name="T120_1">Timeframe</text:span></text:p>
          </table:table-cell>
          <table:table-cell table:style-name="Cell31">
            <text:p text:style-name="P121"><text:span text:style-name="T121_1">2022-202</text:span><text:span text:style-name="T121_2">3</text:span></text:p>
          </table:table-cell>
          <table:table-cell table:style-name="Cell32">
            <text:p text:style-name="P122"><text:span text:style-name="T122_1">2022-26</text:span></text:p>
          </table:table-cell>
        </table:table-row>
        <table:table-row table:style-name="Row12">
          <table:table-cell table:style-name="Cell33">
            <text:p text:style-name="P123"><text:span text:style-name="T123_1">Outcomes</text:span></text:p>
          </table:table-cell>
          <table:table-cell table:style-name="Cell34">
            <text:p text:style-name="P124"><text:span text:style-name="T124_1">Best<text:s/>practice<text:s/>stabilisation<text:s/>and<text:s/>security<text:s/>sector<text:s/>reform<text:s/>policy<text:s/>principles<text:s/>are<text:s/>applied<text:s/>across<text:s/>HMG<text:s/>and<text:s/>discussed<text:s/>with<text:s/>international<text:s/>partners</text:span></text:p>
          </table:table-cell>
          <table:table-cell table:style-name="Cell35">
            <text:p text:style-name="P125"><text:span text:style-name="T125_1">Best<text:s/>practice<text:s/>stabilisation<text:s/>and<text:s/>security<text:s/>sector<text:s/>reform<text:s/>policy<text:s/>principles<text:s/>are<text:s/></text:span><text:span text:style-name="T125_2">promulgated<text:s/></text:span><text:span text:style-name="T125_3">across<text:s/>HMG<text:s/></text:span><text:span text:style-name="T125_4">and<text:s/>shared<text:s/>with<text:s/>international<text:s/>partners.</text:span></text:p>
          </table:table-cell>
        </table:table-row>
      </table:table>
      <text:p text:style-name="P126"/>
      <text:p text:style-name="P127"><text:span text:style-name="T127_1">Overall<text:s/>assessment<text:s/>of<text:s/>programme<text:s/>outcomes,<text:s/>sustainability<text:s/>and<text:s/></text:span><text:span text:style-name="T127_2">VFM</text:span></text:p>
      <text:p text:style-name="P128"/>
      <text:p text:style-name="P129"><text:span text:style-name="T129_1">The<text:s/>programme<text:s/>resulted<text:s/>in<text:s/>refreshed<text:s/>stabilisation<text:s/>and<text:s/>SSR<text:s/>guidance,<text:s/>alongside<text:s/>targeted<text:s/>support<text:s/>to<text:s/>the<text:s/>FCDO<text:s/>overseas<text:s/>network<text:s/>and<text:s/>wider<text:s/>HMG,<text:s/>contributing<text:s/>to<text:s/>improved<text:s/>policy<text:s/>coherence<text:s/>and<text:s/>application<text:s/>of<text:s/>stabilisation<text:s/>approaches<text:s/>in<text:s/>priority<text:s/>contexts.<text:s/>This<text:s/>has<text:s/>informed<text:s/>the<text:s/>design<text:s/>and<text:s/>adaptation<text:s/>of<text:s/>programmes<text:s/>in<text:s/>contexts<text:s/>such<text:s/>as<text:s/>Ukrain</text:span><text:span text:style-name="T129_2">e<text:s/></text:span><text:span text:style-name="T129_3">and<text:s/>Sudan,<text:s/>where<text:s/>emerging<text:s/>analysis<text:s/>has<text:s/>supported<text:s/>thinking<text:s/>on<text:s/>conflict-sensitive<text:s/>programming<text:s/>and<text:s/></text:span><text:span text:style-name="T129_4">stabilisation<text:s/>efforts</text:span><text:span text:style-name="T129_5">.<text:s/>The<text:s/>programme<text:s/>also<text:s/>strengthened<text:s/>international<text:s/>engagement<text:s/>with<text:s/>key<text:s/>multilateral<text:s/>partners<text:s/>(OSCE,<text:s/>OECD)<text:s/>and<text:s/></text:span><text:span text:style-name="T129_6">underpinned<text:s/>dialogue<text:s/></text:span><text:span text:style-name="T129_7">and<text:s/>alignment<text:s/>with<text:s/>partners.<text:s/></text:span></text:p>
      <text:p text:style-name="P130"><text:span text:style-name="T130_1">.</text:span></text:p>
      <text:p text:style-name="P131"><text:span text:style-name="T131_1">Delivery<text:s/>evolved<text:s/>over<text:s/>the<text:s/>programme<text:s/>lifecycle,<text:s/>with<text:s/>a<text:s/>shift<text:s/>away<text:s/>from<text:s/>the<text:s/>initial<text:s/>model<text:s/>centred<text:s/>on<text:s/>Deployable<text:s/>Civilian<text:s/>Experts<text:s/>(DCEs)<text:s/>towards<text:s/>a<text:s/>more<text:s/>blended<text:s/>approach<text:s/>combining<text:s/>in-house<text:s/>advisory<text:s/>capacity,<text:s/>external<text:s/>expertise<text:s/>and<text:s/>strategic<text:s/>partnerships</text:span><text:span text:style-name="T131_2">,<text:s/>as<text:s/>outlined<text:s/>above.<text:s/></text:span><text:span text:style-name="T131_3"><text:s/></text:span></text:p>
      <text:p text:style-name="P132"><text:span text:style-name="T132_1">Work<text:s/>on<text:s/>stabilisation<text:s/>and<text:s/>SSR<text:s/>guidance,<text:s/>alongside<text:s/>support<text:s/>to<text:s/>priority<text:s/>countries<text:s/>and<text:s/>international<text:s/>engagement,<text:s/>will<text:s/>continue<text:s/>through<text:s/>the<text:s/>Conflict<text:s/>and<text:s/>Violence<text:s/>Community<text:s/>of<text:s/>Expertise<text:s/>(CoE),<text:s/>ensuring<text:s/>the<text:s/>sustainability<text:s/>and<text:s/>continued<text:s/>application<text:s/>of<text:s/>the<text:s/>programme’s<text:s/>investments.</text:span></text:p>
      <text:p text:style-name="P133"/>
      <text:p text:style-name="P134"><text:span text:style-name="T134_1">The<text:s/>programme<text:s/>delivered<text:s/>overall<text:s/>good<text:s/>value<text:s/>for<text:s/>money,<text:s/>with<text:s/>performance<text:s/>improving<text:s/>over<text:s/>time<text:s/>as<text:s/>the<text:s/>delivery<text:s/>model<text:s/>matured.<text:s/>Earlier<text:s/>phases<text:s/>would<text:s/>have<text:s/>benefited<text:s/>from<text:s/>a<text:s/>more<text:s/>proactive<text:s/>approach<text:s/>to<text:s/>engaging<text:s/>the<text:s/>overseas<text:s/>network,<text:s/>a<text:s/>refreshed<text:s/>DCE<text:s/>roster,<text:s/>and<text:s/>more<text:s/>consistent<text:s/>programme<text:s/>management<text:s/>capacity.<text:s/>However,<text:s/>efficiency<text:s/>and<text:s/>cost-effectiveness<text:s/>strengthened<text:s/>in<text:s/>the<text:s/>final<text:s/>year,<text:s/>with<text:s/>a<text:s/>greater<text:s/>proportion<text:s/>of<text:s/>funding<text:s/>directed<text:s/>towards<text:s/>strategically<text:s/>aligned,<text:s/>catalytic<text:s/>international<text:s/>engagements.<text:s/>Economy<text:s/>was<text:s/>maintained<text:s/>throughout,<text:s/>drawing<text:s/>on<text:s/>existing<text:s/></text:span><text:span text:style-name="T134_2">MoUs</text:span><text:span text:style-name="T134_3"><text:s/>(OSCE,<text:s/>OECD),<text:s/>competitive<text:s/>procurement<text:s/>(</text:span><text:span text:style-name="T134_4">e.g.<text:s/>for<text:s/>piece<text:s/>of<text:s/>research<text:s/>of<text:s/>new<text:s/>technology</text:span><text:span text:style-name="T134_5">),<text:s/>and<text:s/>established<text:s/>contracts<text:s/>(Civilian<text:s/>Stabilisation<text:s/></text:span><text:span text:style-name="T134_6">Group<text:s/>for<text:s/>external<text:s/>expertise</text:span><text:span text:style-name="T134_7">).<text:s/></text:span><text:span text:style-name="T134_8">Gender</text:span><text:span text:style-name="T134_9"><text:s/>was<text:s/>addressed<text:s/>within<text:s/>policy<text:s/>outputs<text:s/>and<text:s/>programme<text:s/>support.<text:s/></text:span></text:p>
      <text:p text:style-name="P135"/>
      <text:p text:style-name="P136"><text:span text:style-name="T136_1">The<text:s/>programme<text:s/>was<text:s/>designed<text:s/>to<text:s/>be<text:s/>adaptive<text:s/>in<text:s/>response<text:s/>to<text:s/>evolving<text:s/>political<text:s/>and<text:s/>operating<text:s/>contexts<text:s/>in<text:s/>the<text:s/>UK<text:s/>and<text:s/>overseas.<text:s/>In<text:s/>practice,<text:s/>these<text:s/>shifts<text:s/>influenced<text:s/>both<text:s/>demand<text:s/>for<text:s/>support<text:s/>and<text:s/>the<text:s/>most<text:s/>effective<text:s/>delivery<text:s/>mechanisms,<text:s/>with<text:s/>implications<text:s/>for<text:s/>efficiency,<text:s/>effectiveness<text:s/>and<text:s/>value<text:s/>for<text:s/>money.<text:s/>In<text:s/>2024,<text:s/>this<text:s/>was<text:s/>formalised<text:s/>through<text:s/>the<text:s/>addition<text:s/>of<text:s/>a<text:s/>fourth<text:s/>outcome<text:s/>focused<text:s/>on<text:s/>international<text:s/>policy<text:s/>engagement,<text:s/>reflecting<text:s/>the<text:s/>programme’s<text:s/>increasing<text:s/>emphasis<text:s/>on<text:s/>influencing<text:s/>multilateral<text:s/>approaches<text:s/>alongside<text:s/>direct<text:s/>support<text:s/>to<text:s/>country<text:s/>programmes.</text:span></text:p>
      <text:p text:style-name="P137"/>
      <text:p text:style-name="P138"><text:span text:style-name="T138_1">Summarise<text:s/>the<text:s/>programme’s<text:s/></text:span><text:span text:style-name="T138_2"><text:a xlink:type="simple" xlink:href="https://fcogovuk.sharepoint.com/:w:/r/teams/prof/Shared%20Documents/General/2.%20PrOF%20Guides/PrOF%20Guide_Theory%20of%20Change.docx?d=we730d961222b456aa1b3de32308f404e&amp;csf=1&amp;web=1&amp;e=RBVtnA"><text:span text:style-name="T138_3">theory<text:s/>of<text:s/>change</text:span></text:a></text:span><text:span text:style-name="T138_4"><text:s/>and<text:s/>results<text:s/>framework,<text:s/>including<text:s/>any<text:s/>changes<text:s/>to<text:s/>outcome<text:s/>indicators.<text:s/></text:span></text:p>
      <text:p text:style-name="P139"/>
      <text:p text:style-name="P140"><text:span text:style-name="T140_1">The<text:s/>overall<text:s/>Theory<text:s/>of<text:s/>Change<text:s/>remained<text:s/>valid<text:s/>over<text:s/>the<text:s/>life<text:s/>of<text:s/>the<text:s/>programme.<text:s/>However,<text:s/>some<text:s/>underlying<text:s/>assumptions</text:span><text:span text:style-name="T140_2">,<text:s/></text:span><text:span text:style-name="T140_3">particularly<text:s/>the<text:s/>time<text:s/>and<text:s/>mechanisms<text:s/>required<text:s/>to<text:s/>ensure<text:s/>partner<text:s/>understanding<text:s/>and<text:s/>uptake</text:span><text:span text:style-name="T140_4">,<text:s/></text:span><text:span text:style-name="T140_5">were<text:s/>underestimated</text:span><text:span text:style-name="T140_6">,<text:s/>and<text:s/>it<text:s/>would<text:s/>have<text:s/>benefited<text:s/>from<text:s/>intermediate<text:s/></text:span><text:span text:style-name="T140_7">outcomes<text:s/>to<text:s/>be<text:s/>able<text:s/>to</text:span><text:span text:style-name="T140_8"><text:s/>better<text:s/>assess<text:s/>the<text:s/>level<text:s/>of<text:s/>change<text:s/>that<text:s/>was<text:s/>achieved<text:s/>through<text:s/>this<text:s/>modest<text:s/>programme.</text:span><text:span text:style-name="T140_9"><text:s/>In<text:s/>parallel,<text:s/>the<text:s/>delivery<text:s/>model<text:s/>centred<text:s/>on<text:s/>Deployable<text:s/>Civilian<text:s/>Experts<text:s/>(DCEs)<text:s/>did<text:s/>not<text:s/>fully<text:s/>meet<text:s/>the<text:s/>range<text:s/>of<text:s/>programme<text:s/>needs,<text:s/>reflecting<text:s/>that<text:s/>this<text:s/>approach<text:s/>is<text:s/>most<text:s/>effective<text:s/>in<text:s/>specific<text:s/>contexts<text:s/>rather<text:s/>than<text:s/>as<text:s/>a<text:s/>primary<text:s/>delivery<text:s/>mechanism<text:s/>across<text:s/>all<text:s/>settings.<text:s/></text:span></text:p>
      <text:p text:style-name="P141"/>
      <text:p text:style-name="P142"><text:span text:style-name="T142_1">The<text:s/>operating<text:s/>context<text:s/>remained<text:s/>fluid<text:s/>throughout,<text:s/>requiring<text:s/>the<text:s/>programme<text:s/>to<text:s/>adapt<text:s/>its<text:s/>delivery<text:s/>approach.<text:s/>This<text:s/>included<text:s/>scaling<text:s/>back<text:s/>or<text:s/>ending<text:s/>some<text:s/>DCE<text:s/>deployments<text:s/>where<text:s/>conditions<text:s/>changed<text:s/>(e.g.<text:s/>Northeast<text:s/>Syria),<text:s/>and<text:s/>placing<text:s/>greater<text:s/>emphasis<text:s/>on<text:s/>alternative<text:s/>channels,<text:s/>including<text:s/>partnerships<text:s/>and<text:s/>multilateral<text:s/>engagement.<text:s/>In<text:s/>some<text:s/>cases,<text:s/>programme<text:s/>objectives<text:s/>were<text:s/>progressed<text:s/>through<text:s/>other<text:s/>means,<text:s/>such<text:s/>as<text:s/>leveraging<text:s/>contributions<text:s/>from<text:s/>NATO<text:s/>member<text:s/>states<text:s/>to<text:s/>continue<text:s/>elements<text:s/>of<text:s/>SSR<text:s/>analysis<text:s/>and<text:s/>mapping.</text:span></text:p>
      <text:p text:style-name="P143"><text:span text:style-name="T143_1">Overall,<text:s/>while<text:s/>elements<text:s/>of<text:s/>the<text:s/>original<text:s/>delivery<text:s/>model<text:s/>were<text:s/>not<text:s/>realised<text:s/>as<text:s/>envisaged,<text:s/>the<text:s/>programme<text:s/>demonstrated<text:s/>adaptability<text:s/>in<text:s/>responding<text:s/>to<text:s/>changing<text:s/>political,<text:s/>operational<text:s/>and<text:s/>institutional<text:s/>conditions.<text:s/>This<text:s/>ensured<text:s/>continued<text:s/>progress<text:s/>against<text:s/>core<text:s/>objectives,<text:s/>albeit<text:s/>through<text:s/>different<text:s/>delivery<text:s/>mechanisms<text:s/>than<text:s/>initially<text:s/>planned.</text:span></text:p>
      <text:p text:style-name="P144"/>
      <text:h text:style-name="P145" text:outline-level="2"><text:span text:style-name="T145_1">C:<text:s/>Detailed<text:s/>Output<text:s/>Assessment<text:s/></text:span></text:h>
      <text:p text:style-name="P146"/>
      <table:table table:style-name="Table5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3">
          <table:table-cell table:style-name="Cell36" table:number-columns-spanned="2">
            <text:p text:style-name="P147"><text:span text:style-name="T147_1">Output<text:s/></text:span><text:span text:style-name="T147_2">1</text:span></text:p>
          </table:table-cell>
          <table:covered-table-cell/>
          <table:table-cell table:style-name="Cell37" table:number-columns-spanned="3">
            <text:p text:style-name="P148"><text:span text:style-name="T148_1">A<text:s/>refreshed,<text:s/>published<text:s/>and<text:s/>internationally<text:s/>socialised<text:s/>UK<text:s/>approach<text:s/>to<text:s/>stabilisation<text:s/>document<text:s/>underpinned<text:s/>by<text:s/>updated<text:s/>evidence</text:span></text:p>
            <text:p text:style-name="P149"/>
          </table:table-cell>
          <table:covered-table-cell/>
          <table:covered-table-cell/>
        </table:table-row>
        <table:table-row table:style-name="Row14">
          <table:table-cell table:style-name="Cell38" table:number-columns-spanned="2">
            <text:p text:style-name="P150"><text:span text:style-name="T150_1">Output<text:s/>Score<text:s/></text:span></text:p>
          </table:table-cell>
          <table:covered-table-cell/>
          <table:table-cell table:style-name="Cell39" table:number-columns-spanned="3">
            <text:p text:style-name="P151"><text:span text:style-name="T151_1">B</text:span></text:p>
          </table:table-cell>
          <table:covered-table-cell/>
          <table:covered-table-cell/>
        </table:table-row>
        <table:table-row table:style-name="Row15">
          <table:table-cell table:style-name="Cell40" table:number-columns-spanned="2">
            <text:p text:style-name="P152"><text:span text:style-name="T152_1">Impact<text:s/>weighting<text:s/>(%)</text:span></text:p>
          </table:table-cell>
          <table:covered-table-cell/>
          <table:table-cell table:style-name="Cell41">
            <text:p text:style-name="P153"><text:span text:style-name="T153_1">25%</text:span></text:p>
          </table:table-cell>
          <table:table-cell table:style-name="Cell42">
            <text:p text:style-name="P154"><text:span text:style-name="T154_1">Impact<text:s/>weighting<text:s/>revised<text:s/>since<text:s/>last<text:s/>AR?</text:span></text:p>
          </table:table-cell>
          <table:table-cell table:style-name="Cell43">
            <text:p text:style-name="P155"><text:span text:style-name="T155_1">No</text:span></text:p>
          </table:table-cell>
        </table:table-row>
        <table:table-row table:style-name="Row16">
          <table:table-cell table:style-name="Cell44" table:number-columns-spanned="5">
            <text:p text:style-name="P156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5">
            <text:p text:style-name="P157"><text:span text:style-name="T157_1">Output<text:s/>Indicator<text:s/></text:span></text:p>
          </table:table-cell>
          <table:table-cell table:style-name="Cell46" table:number-columns-spanned="2">
            <text:p text:style-name="P158"><text:span text:style-name="T158_1">Starting<text:s/>Target</text:span></text:p>
          </table:table-cell>
          <table:covered-table-cell/>
          <table:table-cell table:style-name="Cell47">
            <text:p text:style-name="P159"><text:span text:style-name="T159_1">Final<text:s/></text:span><text:span text:style-name="T159_2">Logframe</text:span><text:span text:style-name="T159_3"><text:s/>Target</text:span></text:p>
          </table:table-cell>
          <table:table-cell table:style-name="Cell48">
            <text:p text:style-name="P160"><text:span text:style-name="T160_1">Final<text:s/>Result</text:span><text:span text:style-name="T160_2"><text:s/>Achieved</text:span></text:p>
          </table:table-cell>
        </table:table-row>
        <table:table-row table:style-name="Row18">
          <table:table-cell table:style-name="Cell49">
            <text:p text:style-name="P161"><text:span text:style-name="T161_1">Refreshed<text:s/>guide<text:s/>published<text:s/>and<text:s/>socialised<text:s/>internationally</text:span></text:p>
            <text:p text:style-name="P162"/>
          </table:table-cell>
          <table:table-cell table:style-name="Cell50" table:number-columns-spanned="2">
            <text:p text:style-name="P163"><text:span text:style-name="T163_1">Refreshed<text:s/>guide<text:s/>published<text:s/>and<text:s/>socialised<text:s/>internationally<text:s/>by<text:s/>Ju</text:span><text:span text:style-name="T163_2">ly</text:span><text:span text:style-name="T163_3"><text:s/>2024</text:span></text:p>
            <text:p text:style-name="P164"/>
          </table:table-cell>
          <table:covered-table-cell/>
          <table:table-cell table:style-name="Cell51">
            <text:p text:style-name="P165"><text:span text:style-name="T165_1">N/A</text:span><text:span text:style-name="T165_2"><text:s/>–<text:s/>but<text:s/>01/25<text:s/>AR<text:s/>suggested<text:s/>it<text:s/>should<text:s/>have<text:s/>been<text:s/>amended<text:s/>to<text:s/>Feb<text:s/>2025</text:span></text:p>
          </table:table-cell>
          <table:table-cell table:style-name="Cell52">
            <text:p text:style-name="P166"><text:span text:style-name="T166_1">All<text:s/>fund</text:span><text:span text:style-name="T166_2">ed<text:s/>parts<text:s/>of<text:s/>the<text:s/>guide<text:s/>were<text:s/>completed<text:s/>in<text:s/>early<text:s/>2025.</text:span></text:p>
            <text:p text:style-name="P167"><text:span text:style-name="T167_1">Internal<text:s/>training<text:s/>was<text:s/></text:span><text:span text:style-name="T167_2">provided<text:s/>in<text:s/>2025<text:s/>as<text:s/>well<text:s/>as<text:s/>bespoke<text:s/>sessions<text:s/>for<text:s/>specific<text:s/>countries.<text:s/>International<text:s/>engagement<text:s/>with<text:s/>several<text:s/>international<text:s/>partners<text:s/>took<text:s/>place<text:s/>in<text:s/>2024<text:s/>and<text:s/>2025</text:span></text:p>
          </table:table-cell>
        </table:table-row>
      </table:table>
      <text:p text:style-name="P168"/>
      <text:p text:style-name="P169"><text:span text:style-name="T169_1">Briefly<text:s/>describe<text:s/>the<text:s/>output’s<text:s/>activities<text:s/>and<text:s/>provide<text:s/>supporting<text:s/>narrative<text:s/>for<text:s/>the<text:s/>score.<text:s/></text:span></text:p>
      <text:p text:style-name="P170"/>
      <text:p text:style-name="P171"><text:span text:style-name="T171_1">The<text:s/>Stabilisation<text:s/>Toolkit<text:s/>was<text:s/>developed<text:s/>as<text:s/>an<text:s/>internal<text:s/>review<text:s/>and<text:s/>synthesis<text:s/>of<text:s/>evidence<text:s/>and<text:s/>best<text:s/>practice<text:s/>on<text:s/>stabilisation,<text:s/>providing<text:s/>a<text:s/>refreshed<text:s/>framework<text:s/>to<text:s/>inform<text:s/>policy<text:s/>and<text:s/>programming<text:s/>across<text:s/>FCDO<text:s/>and<text:s/>wider<text:s/>HMG.<text:s/>The<text:s/>work<text:s/>focused<text:s/>on<text:s/>strengthening<text:s/>the<text:s/>quality,<text:s/>coherence<text:s/>and<text:s/>usability<text:s/>of<text:s/>stabilisation<text:s/>guidance<text:s/>for<text:s/>practitioners,<text:s/>and<text:s/>has<text:s/>been<text:s/>drawn<text:s/>on<text:s/>to<text:s/>support<text:s/>teams<text:s/>working<text:s/>in<text:s/>priority<text:s/>contexts.</text:span></text:p>
      <text:p text:style-name="P172"><text:span text:style-name="T172_1">While<text:s/>the<text:s/>Toolkit<text:s/>itself<text:s/>is<text:s/>an<text:s/>internal<text:s/>resource,<text:s/>its<text:s/>underlying<text:s/>analysis<text:s/>and<text:s/>emerging<text:s/>findings<text:s/>have<text:s/>been<text:s/>shared<text:s/>with<text:s/>key<text:s/>international<text:s/>partners<text:s/>through<text:s/>the<text:s/></text:span><text:span text:style-name="T172_2">2024<text:s/></text:span><text:span text:style-name="T172_3">Stabilisation<text:s/>Leaders<text:s/>Forum<text:s/>(SLF),<text:s/>as<text:s/>well<text:s/>as<text:s/>through<text:s/>bilateral<text:s/>dialogues<text:s/>and<text:s/>related<text:s/>initiatives<text:s/>with<text:s/>partners<text:s/>including<text:s/>the<text:s/>EU</text:span><text:span text:style-name="T172_4">,<text:s/></text:span><text:span text:style-name="T172_5">Germany</text:span><text:span text:style-name="T172_6"><text:s/>and<text:s/>the<text:s/>UN</text:span><text:span text:style-name="T172_7">.<text:s/>This<text:s/>has<text:s/>allowed<text:s/>the<text:s/>UK<text:s/>to<text:s/>test<text:s/>its<text:s/>thinking,<text:s/>contribute<text:s/>to<text:s/>international<text:s/>discussions,<text:s/>and<text:s/>shape<text:s/>evolving<text:s/>approaches<text:s/>to<text:s/>stabilisation<text:s/>without<text:s/>formal<text:s/>external<text:s/>publication.</text:span></text:p>
      <text:p text:style-name="P173"/>
      <text:p text:style-name="P174"><text:span text:style-name="T174_1">The<text:s/>Toolkit<text:s/>was<text:s/>finalised<text:s/></text:span><text:span text:style-name="T174_2">in<text:s/>2025<text:s/></text:span><text:span text:style-name="T174_3">and<text:s/>launched<text:s/>for<text:s/>internal<text:s/>use<text:s/>within<text:s/>FCDO<text:s/>in<text:s/>2026.<text:s/>Its<text:s/>value<text:s/>lies<text:s/>primarily<text:s/>in<text:s/>supporting<text:s/>operational<text:s/>and<text:s/>policy<text:s/>coherence<text:s/>across<text:s/>HMG,<text:s/>rather<text:s/>than<text:s/>serving<text:s/>as<text:s/>a<text:s/>formal<text:s/>external<text:s/>product.</text:span><text:span text:style-name="T174_4"><text:s/>In-house</text:span><text:span text:style-name="T174_5"><text:s/>and<text:s/>bespoke<text:s/>training<text:s/>was<text:s/>delivered<text:s/>in<text:s/>2025<text:s/>to<text:s/>disseminate<text:s/>it.<text:s/></text:span></text:p>
      <text:p text:style-name="P175"><text:span text:style-name="T175_1"><draw:rect svg:x="0cm" svg:y="0cm" svg:width="0cm" svg:height="0.053cm" draw:style-name="FR1" text:anchor-type="as-char" draw:z-index="0"/></text:span></text:p>
      <text:p text:style-name="P176"><text:span text:style-name="T176_1">Lessons<text:s/>learned<text:s/>through<text:s/>this<text:s/>output,<text:s/>and<text:s/>recommendations<text:s/>for<text:s/>future<text:s/>programming</text:span></text:p>
      <text:p text:style-name="P177"><text:span text:style-name="T177_1">Producing<text:s/>an<text:s/>updated<text:s/>version<text:s/>of<text:s/>the<text:s/>2019<text:s/>Stabilisation<text:s/>Guide<text:s/>(the<text:s/>Stabilisation<text:s/>Toolkit)<text:s/>highlighted<text:s/>several<text:s/>lessons:</text:span></text:p>
      <text:list text:style-name="LS39" xml:id="list18">
        <text:list-item>
          <text:p text:style-name="P178"><text:span text:style-name="T178_1">The<text:s/>value<text:s/>of<text:s/></text:span><text:span text:style-name="T178_2">reframing<text:s/>from<text:s/>first<text:s/>principles</text:span><text:span text:style-name="T178_3"><text:s/>when<text:s/>undertaking<text:s/>a<text:s/>substantial<text:s/>update,<text:s/>rather<text:s/>than<text:s/>seeking<text:s/>to<text:s/>retain<text:s/>large<text:s/>elements<text:s/>of<text:s/>legacy<text:s/>content.</text:span></text:p>
        </text:list-item>
        <text:list-item>
          <text:p text:style-name="P179"><text:span text:style-name="T179_1">The<text:s/>importance<text:s/>of<text:s/></text:span><text:span text:style-name="T179_2">clear<text:s/>editorial<text:s/>ownership<text:s/>from<text:s/>the<text:s/>outset</text:span><text:span text:style-name="T179_3">,<text:s/>to<text:s/>ensure<text:s/>coherence,<text:s/>manage<text:s/>inputs,<text:s/>and<text:s/>maintain<text:s/>an<text:s/>appropriate<text:s/>balance<text:s/>between<text:s/>brevity<text:s/>and<text:s/>evidential<text:s/>robustness.</text:span></text:p>
        </text:list-item>
        <text:list-item>
          <text:p text:style-name="P180"><text:span text:style-name="T180_1">Early<text:s/>clarity<text:s/>on<text:s/>the<text:s/></text:span><text:span text:style-name="T180_2">intended<text:s/>purpose<text:s/>and<text:s/>audience</text:span><text:span text:style-name="T180_3">,<text:s/>ensuring<text:s/>the<text:s/>approach<text:s/>to<text:s/>evidence,<text:s/>drafting<text:s/>and<text:s/>quality<text:s/>assurance<text:s/>is<text:s/>proportionate<text:s/>to<text:s/>an<text:s/>operational,<text:s/>internally<text:s/>focused<text:s/>product.</text:span></text:p>
        </text:list-item>
        <text:list-item>
          <text:p text:style-name="P181"><text:span text:style-name="T181_1">The<text:s/>role<text:s/>of<text:s/></text:span><text:span text:style-name="T181_2">senior<text:s/>sponsorship</text:span><text:span text:style-name="T181_3"><text:s/>in<text:s/>maintaining<text:s/>pace,<text:s/>resolving<text:s/>dependencies<text:s/>and<text:s/>ensuring<text:s/>strategic<text:s/>alignment.</text:span></text:p>
        </text:list-item>
        <text:list-item>
          <text:p text:style-name="P182"><text:span text:style-name="T182_1">The<text:s/>need<text:s/>to<text:s/></text:span><text:span text:style-name="T182_2">minimise<text:s/>delays</text:span><text:span text:style-name="T182_3"><text:s/>to<text:s/>ensure<text:s/>guidance<text:s/>remains<text:s/>relevant<text:s/>in<text:s/>a<text:s/>fast-moving<text:s/>policy<text:s/>environment.</text:span></text:p>
        </text:list-item>
      </text:list>
      <text:p text:style-name="P183"/>
      <text:p text:style-name="P184"><text:span text:style-name="T184_1">Learning<text:s/>and<text:s/>recommendations<text:s/>will<text:s/>be<text:s/>shared<text:s/>within<text:s/>Humanitarian<text:s/>Directorate,<text:s/>primarily<text:s/>to<text:s/>inform<text:s/>the<text:s/>development<text:s/>of<text:s/>the<text:s/>Conflict<text:s/>and<text:s/>Violence<text:s/>Community<text:s/>of<text:s/>Expertise<text:s/>(CoE),<text:s/>and<text:s/>with<text:s/>relevant<text:s/>internal<text:s/>stakeholders<text:s/>including<text:s/>the<text:s/>conflict<text:s/>cadre<text:s/>and<text:s/>the<text:s/>Better<text:s/>Delivery<text:s/>Department.<text:s/>Engagement<text:s/>with<text:s/>key<text:s/>international<text:s/>partners<text:s/>will<text:s/>continue<text:s/>through<text:s/>established<text:s/>forums<text:s/>and<text:s/>bilateral<text:s/>channels<text:s/>where<text:s/>this<text:s/>supports<text:s/>UK<text:s/>priorities.</text:span></text:p>
      <text:p text:style-name="P185"/>
      <table:table table:style-name="Table6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9">
          <table:table-cell table:style-name="Cell53" table:number-columns-spanned="2">
            <text:p text:style-name="P186"><text:span text:style-name="T186_1">Output<text:s/></text:span><text:span text:style-name="T186_2">2</text:span></text:p>
          </table:table-cell>
          <table:covered-table-cell/>
          <table:table-cell table:style-name="Cell54" table:number-columns-spanned="3">
            <text:p text:style-name="P187"><text:span text:style-name="T187_1">A<text:s/>revised<text:s/>set<text:s/>of<text:s/>best-practice<text:s/>guidance<text:s/>on<text:s/>security<text:s/>sector<text:s/>reform<text:s/>underpinned<text:s/>by<text:s/>updated<text:s/>evidence<text:s/>promulgated<text:s/>across<text:s/>HMG<text:s/>through<text:s/>an<text:s/>established<text:s/>community<text:s/>of<text:s/>practice/<text:s/>SSR<text:s/>network</text:span></text:p>
          </table:table-cell>
          <table:covered-table-cell/>
          <table:covered-table-cell/>
        </table:table-row>
        <table:table-row table:style-name="Row20">
          <table:table-cell table:style-name="Cell55" table:number-columns-spanned="2">
            <text:p text:style-name="P188"><text:span text:style-name="T188_1">Output<text:s/>Score<text:s/></text:span></text:p>
          </table:table-cell>
          <table:covered-table-cell/>
          <table:table-cell table:style-name="Cell56" table:number-columns-spanned="3">
            <text:p text:style-name="P189"><text:span text:style-name="T189_1">A</text:span></text:p>
          </table:table-cell>
          <table:covered-table-cell/>
          <table:covered-table-cell/>
        </table:table-row>
        <table:table-row table:style-name="Row21">
          <table:table-cell table:style-name="Cell57" table:number-columns-spanned="2">
            <text:p text:style-name="P190"><text:span text:style-name="T190_1">Impact<text:s/>weighting<text:s/>(%)</text:span></text:p>
          </table:table-cell>
          <table:covered-table-cell/>
          <table:table-cell table:style-name="Cell58">
            <text:p text:style-name="P191"><text:span text:style-name="T191_1">25%</text:span></text:p>
          </table:table-cell>
          <table:table-cell table:style-name="Cell59">
            <text:p text:style-name="P192"><text:span text:style-name="T192_1">Impact<text:s/>weighting<text:s/>revised<text:s/>since<text:s/>last<text:s/>AR?</text:span></text:p>
          </table:table-cell>
          <table:table-cell table:style-name="Cell60">
            <text:p text:style-name="P193"><text:span text:style-name="T193_1">No</text:span></text:p>
          </table:table-cell>
        </table:table-row>
        <table:table-row table:style-name="Row22">
          <table:table-cell table:style-name="Cell61" table:number-columns-spanned="5"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62">
            <text:p text:style-name="P195"><text:span text:style-name="T195_1">Output<text:s/>Indicator<text:s/></text:span></text:p>
          </table:table-cell>
          <table:table-cell table:style-name="Cell63" table:number-columns-spanned="2">
            <text:p text:style-name="P196"><text:span text:style-name="T196_1">Starting<text:s/>Target</text:span></text:p>
          </table:table-cell>
          <table:covered-table-cell/>
          <table:table-cell table:style-name="Cell64">
            <text:p text:style-name="P197"><text:span text:style-name="T197_1">Final<text:s/></text:span><text:span text:style-name="T197_2">Logframe</text:span><text:span text:style-name="T197_3"><text:s/>Target</text:span></text:p>
          </table:table-cell>
          <table:table-cell table:style-name="Cell65">
            <text:p text:style-name="P198"><text:span text:style-name="T198_1">Final<text:s/>Result</text:span><text:span text:style-name="T198_2"><text:s/>Achieved</text:span></text:p>
          </table:table-cell>
        </table:table-row>
        <table:table-row table:style-name="Row24">
          <table:table-cell table:style-name="Cell66">
            <text:p text:style-name="P199"><text:span text:style-name="T199_1">A<text:s/>revised<text:s/>set<text:s/>of<text:s/>best-practice<text:s/>guidance<text:s/>on<text:s/>security<text:s/>sector<text:s/>reform<text:s/>underpinned<text:s/>by<text:s/></text:span><text:span text:style-name="T199_2">updated<text:s/>evidence<text:s/>promulgated<text:s/>across<text:s/>HMG<text:s/>through<text:s/>an<text:s/>established<text:s/>community<text:s/>of<text:s/>practice/<text:s/>SSR<text:s/>network</text:span></text:p>
          </table:table-cell>
          <table:table-cell table:style-name="Cell67" table:number-columns-spanned="2">
            <text:p text:style-name="P200"><text:span text:style-name="T200_1">By<text:s/>March<text:s/></text:span><text:span text:style-name="T200_2">2024<text:s/>l</text:span><text:span text:style-name="T200_3">essons<text:s/>consolidated<text:s/>into<text:s/>set<text:s/>of<text:s/>best<text:s/>practice<text:s/>guides<text:s/>-<text:s/>promulgated<text:s/>through<text:s/>an<text:s/>HMG<text:s/>SSR<text:s/>community<text:s/>of<text:s/>practice</text:span></text:p>
          </table:table-cell>
          <table:covered-table-cell/>
          <table:table-cell table:style-name="Cell68">
            <text:p text:style-name="P201"><text:span text:style-name="T201_1">N/A</text:span></text:p>
          </table:table-cell>
          <table:table-cell table:style-name="Cell69">
            <text:p text:style-name="P202"><text:span text:style-name="T202_1">In<text:s/>2025,</text:span><text:span text:style-name="T202_2"><text:s/>10</text:span><text:span text:style-name="T202_3"><text:s/></text:span><text:span text:style-name="T202_4">short<text:s/></text:span><text:span text:style-name="T202_5">best<text:s/>practice<text:s/>guides<text:s/></text:span><text:span text:style-name="T202_6">were<text:s/></text:span><text:span text:style-name="T202_7"><text:s/>promulgated</text:span><text:span text:style-name="T202_8"><text:s/>through<text:s/></text:span><text:span text:style-name="T202_9">the</text:span><text:span text:style-name="T202_10"><text:s/>HMG<text:s/>SSR</text:span><text:span text:style-name="T202_11"><text:s/>Network</text:span><text:span text:style-name="T202_12">.<text:s/></text:span><text:span text:style-name="T202_13">Additional</text:span><text:span text:style-name="T202_14"><text:s/>research<text:s/>on<text:s/>new<text:s/>technology<text:s/>and<text:s/>security<text:s/>sector<text:s/>governance<text:s/>was<text:s/></text:span><text:span text:style-name="T202_15">published<text:s/>in<text:s/>March<text:s/>2026.<text:s/></text:span></text:p>
          </table:table-cell>
        </table:table-row>
      </table:table>
      <text:p text:style-name="P203"/>
      <text:p text:style-name="P204"><text:span text:style-name="T204_1">Briefly<text:s/>describe<text:s/>the<text:s/>output’s<text:s/>activities<text:s/>and<text:s/>provide<text:s/>supporting<text:s/>narrative<text:s/>for<text:s/>the<text:s/>score.<text:s/></text:span></text:p>
      <text:p text:style-name="P205"/>
      <text:p text:style-name="P206"><text:span text:style-name="T206_1">Lessons<text:s/>were<text:s/>consolidated<text:s/></text:span><text:span text:style-name="T206_2">into</text:span><text:span text:style-name="T206_3"><text:s/>a</text:span><text:span text:style-name="T206_4"><text:s/>set<text:s/>of<text:s/></text:span><text:span text:style-name="T206_5">SSR<text:s/>best<text:s/>practice<text:s/>guides</text:span><text:span text:style-name="T206_6"><text:s/>-</text:span><text:span text:style-name="T206_7"><text:s/>promulgated<text:s/>through<text:s/>the<text:s/>HMG<text:s/>SSR<text:s/>Network,<text:s/>with<text:s/>key<text:s/>documents<text:s/>stored<text:s/>on<text:s/>the<text:s/>SSR<text:s/>Network<text:s/>Library</text:span><text:span text:style-name="T206_8">.<text:s/>These<text:s/>included</text:span><text:span text:style-name="T206_9"><text:s/>conflict<text:s/>prevention,<text:s/>peace<text:s/>processes,<text:s/>women,<text:s/>peace<text:s/>and<text:s/>security</text:span><text:span text:style-name="T206_10">,<text:s/>and<text:s/>hybrid<text:s/>security.<text:s/>Further<text:s/>research<text:s/>on<text:s/>new<text:s/>technology<text:s/>was<text:s/>completed<text:s/>in<text:s/>March<text:s/>2026.</text:span><text:span text:style-name="T206_11"><text:s/></text:span><text:span text:style-name="T206_12">This<text:s/>internal<text:s/>guidance<text:s/>has<text:s/>been<text:s/>made<text:s/>available<text:s/>across<text:s/>HMG<text:s/>to<text:s/>inform<text:s/>FCDO<text:s/>and<text:s/>International<text:s/>Security<text:s/>Fund<text:s/>programmin</text:span><text:span text:style-name="T206_13">g</text:span><text:span text:style-name="T206_14">.<text:s/>This</text:span><text:span text:style-name="T206_15"><text:s/>knowledge<text:s/>and<text:s/>guidance</text:span><text:span text:style-name="T206_16"><text:s/></text:span><text:span text:style-name="T206_17">has</text:span><text:span text:style-name="T206_18"><text:s/>been<text:s/>used<text:s/>in<text:s/>conjunction</text:span><text:span text:style-name="T206_19"><text:s/>with<text:s/>practitioner<text:s/>discussions<text:s/>and<text:s/>training<text:s/>providing<text:s/>to<text:s/>HMG<text:s/>and<text:s/>more<text:s/>internationally<text:s/>(in<text:s/>conjunction<text:s/>with<text:s/>our<text:s/>programme<text:s/>of<text:s/>support<text:s/>to<text:s/>DCAF)</text:span><text:span text:style-name="T206_20"><text:s/>to<text:s/>form<text:s/>the<text:s/>basis<text:s/>of<text:s/>a<text:s/>coherent,<text:s/>capability<text:s/>offer<text:s/>across<text:s/>HMG<text:s/>and<text:s/>internationally.<text:s/>In<text:s/>some<text:s/>cases,<text:s/>i.e.<text:s/>the<text:s/>new<text:s/>technology<text:s/>report,<text:s/>this<text:s/></text:span><text:span text:style-name="T206_21">was<text:s/></text:span><text:span text:style-name="T206_22">used<text:s/>and<text:s/>disseminated<text:s/>with<text:s/>international<text:s/>senior<text:s/>practitioners<text:s/>and<text:s/>will<text:s/>be<text:s/>used<text:s/>to<text:s/>inform<text:s/>and<text:s/>shape<text:s/>the<text:s/>OECD’s<text:s/>future<text:s/>thinking<text:s/>and<text:s/>policy<text:s/>development<text:s/>on<text:s/>security<text:s/>sector<text:s/>governance.<text:s/></text:span><text:span text:style-name="T206_23"><text:s/></text:span></text:p>
      <text:p text:style-name="P207"/>
      <text:p text:style-name="P208"><text:span text:style-name="T208_1">Lessons<text:s/>learned<text:s/>through<text:s/>this<text:s/>output,<text:s/>and<text:s/>recommendations<text:s/>for<text:s/>future<text:s/>programming</text:span></text:p>
      <text:p text:style-name="P209"/>
      <text:p text:style-name="P210"><text:span text:style-name="T210_1">The<text:s/>Conflict<text:s/>and<text:s/>Violence<text:s/>CoE<text:s/>Gateway<text:s/>should<text:s/>look<text:s/>to<text:s/>build<text:s/>on<text:s/>the<text:s/>SSR<text:s/>Network,<text:s/>updated<text:s/>guidance,<text:s/>including<text:s/>the<text:s/>Stabilisation<text:s/>Toolkit<text:s/>to<text:s/>ensure<text:s/>sustainability<text:s/>of<text:s/>investment</text:span><text:span text:style-name="T210_2">.</text:span><text:span text:style-name="T210_3"><text:s/></text:span><text:span text:style-name="T210_4">The<text:s/></text:span><text:span text:style-name="T210_5">Community<text:s/>of<text:s/>Expertise</text:span><text:span text:style-name="T210_6"><text:s/>should<text:s/></text:span><text:span text:style-name="T210_7">continue<text:s/>to<text:s/>promote<text:s/>the<text:s/>evidence<text:s/>and<text:s/>guidance<text:s/>to<text:s/>inform<text:s/>HMG<text:s/>policy<text:s/>and<text:s/>programming</text:span><text:span text:style-name="T210_8">,<text:s/>and<text:s/>to<text:s/>underpin<text:s/>knowledge<text:s/>and<text:s/>capability<text:s/>partnerships<text:s/>with<text:s/>multilateral,<text:s/>regional<text:s/>and<text:s/>bilateral<text:s/>actors.<text:s/></text:span></text:p>
      <text:p text:style-name="P211"/>
      <table:table table:style-name="Table7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5">
          <table:table-cell table:style-name="Cell70" table:number-columns-spanned="2">
            <text:p text:style-name="P212"><text:span text:style-name="T212_1">Output<text:s/></text:span><text:span text:style-name="T212_2">3</text:span></text:p>
          </table:table-cell>
          <table:covered-table-cell/>
          <table:table-cell table:style-name="Cell71" table:number-columns-spanned="3">
            <text:p text:style-name="P213"><text:span text:style-name="T213_1">Policy<text:s/>and<text:s/>strategy<text:s/>relevant<text:s/>expert<text:s/>advice,<text:s/>based<text:s/>on<text:s/>refreshed<text:s/>central<text:s/>stabilisation<text:s/>and<text:s/>SSR<text:s/>policy<text:s/>and<text:s/>guidance,<text:s/>provided<text:s/>to<text:s/>priority<text:s/></text:span><text:span text:style-name="T213_2">FCDO’s<text:s/>overseas<text:s/>network</text:span><text:span text:style-name="T213_3"><text:s/>overseas</text:span></text:p>
          </table:table-cell>
          <table:covered-table-cell/>
          <table:covered-table-cell/>
        </table:table-row>
        <table:table-row table:style-name="Row26">
          <table:table-cell table:style-name="Cell72" table:number-columns-spanned="2">
            <text:p text:style-name="P214"><text:span text:style-name="T214_1">Output<text:s/>Score<text:s/></text:span></text:p>
          </table:table-cell>
          <table:covered-table-cell/>
          <table:table-cell table:style-name="Cell73" table:number-columns-spanned="3">
            <text:p text:style-name="P215"><text:span text:style-name="T215_1">C</text:span></text:p>
          </table:table-cell>
          <table:covered-table-cell/>
          <table:covered-table-cell/>
        </table:table-row>
        <table:table-row table:style-name="Row27">
          <table:table-cell table:style-name="Cell74" table:number-columns-spanned="2">
            <text:p text:style-name="P216"><text:span text:style-name="T216_1">Impact<text:s/>weighting<text:s/>(%)</text:span></text:p>
          </table:table-cell>
          <table:covered-table-cell/>
          <table:table-cell table:style-name="Cell75">
            <text:p text:style-name="P217"><text:span text:style-name="T217_1">25%</text:span></text:p>
          </table:table-cell>
          <table:table-cell table:style-name="Cell76">
            <text:p text:style-name="P218"><text:span text:style-name="T218_1">Impact<text:s/>weighting<text:s/>revised<text:s/>since<text:s/>last<text:s/>AR?</text:span></text:p>
          </table:table-cell>
          <table:table-cell table:style-name="Cell77">
            <text:p text:style-name="P219"><text:span text:style-name="T219_1">N/A</text:span></text:p>
          </table:table-cell>
        </table:table-row>
        <table:table-row table:style-name="Row28">
          <table:table-cell table:style-name="Cell78" table:number-columns-spanned="5">
            <text:p text:style-name="P220"/>
            <text:p text:style-name="P221"/>
          </table:table-cell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79">
            <text:p text:style-name="P222"><text:span text:style-name="T222_1">Output<text:s/>Indicator<text:s/></text:span></text:p>
          </table:table-cell>
          <table:table-cell table:style-name="Cell80" table:number-columns-spanned="2">
            <text:p text:style-name="P223"><text:span text:style-name="T223_1">Starting<text:s/>Target</text:span></text:p>
          </table:table-cell>
          <table:covered-table-cell/>
          <table:table-cell table:style-name="Cell81">
            <text:p text:style-name="P224"><text:span text:style-name="T224_1">Final<text:s/></text:span><text:span text:style-name="T224_2">Logframe</text:span><text:span text:style-name="T224_3"><text:s/>Target</text:span></text:p>
          </table:table-cell>
          <table:table-cell table:style-name="Cell82">
            <text:p text:style-name="P225"><text:span text:style-name="T225_1">Final<text:s/>Result</text:span><text:span text:style-name="T225_2"><text:s/>Achieved</text:span></text:p>
          </table:table-cell>
        </table:table-row>
        <table:table-row table:style-name="Row30">
          <table:table-cell table:style-name="Cell83">
            <text:p text:style-name="P226"><text:span text:style-name="T226_1">Number<text:s/>of<text:s/>commissions<text:s/>for<text:s/>support<text:s/>received<text:s/>from<text:s/>priority<text:s/>countries<text:s/>over<text:s/>the<text:s/>year<text:s/>for<text:s/>support<text:s/>to<text:s/>define<text:s/>or<text:s/>shift<text:s/>HMG<text:s/>policy<text:s/>or<text:s/>strategy<text:s/>to<text:s/>that<text:s/></text:span><text:span text:style-name="T226_2">particular<text:s/>geography</text:span></text:p>
            <text:p text:style-name="P227"/>
          </table:table-cell>
          <table:table-cell table:style-name="Cell84" table:number-columns-spanned="2">
            <text:p text:style-name="P228"><text:span text:style-name="T228_1">N/A</text:span></text:p>
          </table:table-cell>
          <table:covered-table-cell/>
          <table:table-cell table:style-name="Cell85">
            <text:p text:style-name="P229"><text:span text:style-name="T229_1">By<text:s/>March<text:s/>2025<text:s/>12<text:s/>policy<text:s/>and<text:s/>strategy<text:s/>relevant<text:s/>expert<text:s/>advice,<text:s/>based<text:s/>on<text:s/>refreshed<text:s/>central<text:s/>stabilisation<text:s/>and<text:s/>SSR<text:s/>policy<text:s/>and<text:s/>guidance,<text:s/>provided<text:s/>to<text:s/>priority<text:s/></text:span><text:span text:style-name="T229_2">FCDO’s<text:s/></text:span><text:span text:style-name="T229_3">overseas<text:s/>network</text:span><text:span text:style-name="T229_4"><text:s/>overseas</text:span></text:p>
          </table:table-cell>
          <table:table-cell table:style-name="Cell86">
            <text:p text:style-name="P230"><text:span text:style-name="T230_1">By<text:s/>March<text:s/>2025<text:s/></text:span><text:span text:style-name="T230_2">3</text:span><text:span text:style-name="T230_3"><text:s/>priority<text:s/></text:span><text:span text:style-name="T230_4">FCDO</text:span><text:span text:style-name="T230_5"><text:s/></text:span><text:span text:style-name="T230_6">countries</text:span><text:span text:style-name="T230_7"><text:s/></text:span><text:span text:style-name="T230_8">(Ukraine,</text:span><text:span text:style-name="T230_9"><text:s/>Moldova</text:span><text:span text:style-name="T230_10">,</text:span><text:span text:style-name="T230_11"><text:s/>Syri</text:span><text:span text:style-name="T230_12">a</text:span><text:span text:style-name="T230_13">)</text:span><text:span text:style-name="T230_14"><text:s/>received<text:s/>support</text:span><text:span text:style-name="T230_15"><text:s/>via<text:s/>DCEs<text:s/>funded<text:s/>through<text:s/>this<text:s/>programme</text:span></text:p>
          </table:table-cell>
        </table:table-row>
      </table:table>
      <text:p text:style-name="P231"/>
      <text:p text:style-name="P232"><text:span text:style-name="T232_1">Briefly<text:s/>describe<text:s/>the<text:s/>output’s<text:s/>activities<text:s/>and<text:s/>provide<text:s/>supporting<text:s/>narrative<text:s/>for<text:s/>the<text:s/>score.<text:s/></text:span></text:p>
      <text:p text:style-name="P233"/>
      <text:p text:style-name="P234"><text:span text:style-name="T234_1">Specialist<text:s/>technical<text:s/>advice<text:s/>was<text:s/>provided<text:s/>to<text:s/>priority<text:s/>country<text:s/>contexts,<text:s/>including<text:s/>Ukraine</text:span><text:span text:style-name="T234_2"><text:s/></text:span><text:span text:style-name="T234_3">and<text:s/>Syria,<text:s/>drawing<text:s/>on<text:s/>deployable<text:s/>experts<text:s/>funded<text:s/>through<text:s/>the<text:s/>programme.<text:s/>Over<text:s/>the<text:s/>course<text:s/>of<text:s/>the<text:s/>programme,<text:s/>this<text:s/>model<text:s/>was<text:s/>complemented<text:s/>by<text:s/>increased<text:s/>in-house<text:s/>advisory<text:s/>capacity,<text:s/>enabling<text:s/>support<text:s/>to<text:s/>be<text:s/>extended<text:s/>across<text:s/>a<text:s/>wider<text:s/>range<text:s/>of<text:s/>countries,<text:s/></text:span><text:span text:style-name="T234_4">e.g.<text:s/>Somalia,<text:s/>Bangladesh</text:span><text:span text:style-name="T234_5">.<text:s/>This<text:s/>resulted<text:s/>in<text:s/>a<text:s/>more<text:s/>flexible<text:s/>and<text:s/>responsive<text:s/>approach,<text:s/>combining<text:s/>different<text:s/>sources<text:s/>of<text:s/>expertise<text:s/>depending<text:s/>on<text:s/>context.</text:span></text:p>
      <text:p text:style-name="P235"/>
      <text:p text:style-name="P236"><text:span text:style-name="T236_1">In<text:s/>Ukraine,<text:s/>expert<text:s/>support<text:s/>contributed<text:s/>to<text:s/>the<text:s/>development<text:s/>of<text:s/>programming<text:s/>approaches<text:s/>in<text:s/>security<text:s/>and<text:s/>justice<text:s/>reform,<text:s/>with<text:s/>recommendations<text:s/>informing<text:s/>the<text:s/>design<text:s/>and<text:s/>prioritisation<text:s/>of<text:s/>interventions.<text:s/>In<text:s/>Syria,<text:s/>targeted<text:s/>support<text:s/>was<text:s/>deployed<text:s/>to<text:s/>strengthen<text:s/>engagement<text:s/>with<text:s/>local<text:s/>actors<text:s/>in<text:s/>Northeast<text:s/>Syria</text:span><text:span text:style-name="T236_2"><text:s/>following<text:s/>the<text:s/></text:span><text:span text:style-name="T236_3">change<text:s/>of<text:s/>regime</text:span><text:span text:style-name="T236_4">.<text:s/>While<text:s/>this<text:s/>achieved<text:s/>initial<text:s/>progress,<text:s/>changing<text:s/>political<text:s/>conditions<text:s/>limited<text:s/>the<text:s/>extent<text:s/>to<text:s/>which<text:s/>this<text:s/>could<text:s/>be<text:s/>sustained<text:s/>over<text:s/>time.</text:span></text:p>
      <text:p text:style-name="P237"><text:span text:style-name="T237_1"><draw:rect svg:x="0cm" svg:y="0cm" svg:width="0cm" svg:height="0.053cm" draw:style-name="FR2" text:anchor-type="as-char" draw:z-index="0"/></text:span></text:p>
      <text:p text:style-name="P238"><text:span text:style-name="T238_1">Lessons<text:s/>learned<text:s/>and<text:s/>implications<text:s/>for<text:s/>future<text:s/>programming</text:span></text:p>
      <text:p text:style-name="P239"/>
      <text:p text:style-name="P240"><text:span text:style-name="T240_1">The<text:s/>programme<text:s/>highlighted<text:s/>the<text:s/>importance<text:s/>of<text:s/>drawing<text:s/>on<text:s/>a<text:s/></text:span><text:span text:style-name="T240_2">range<text:s/>of<text:s/>delivery<text:s/>mechanisms</text:span><text:span text:style-name="T240_3"><text:s/>to<text:s/>provide<text:s/>effective<text:s/>support<text:s/>in<text:s/>complex<text:s/>and<text:s/>variable<text:s/>contexts.<text:s/>Deployable<text:s/>experts<text:s/>can<text:s/>add<text:s/>significant<text:s/>value<text:s/>in<text:s/>specific<text:s/>circumstances</text:span><text:span text:style-name="T240_4">,<text:s/></text:span><text:span text:style-name="T240_5">particularly<text:s/>where<text:s/>highly<text:s/>specialised<text:s/>or<text:s/>country<text:s/>expertise<text:s/>is<text:s/>required</text:span><text:span text:style-name="T240_6">,<text:s/></text:span><text:span text:style-name="T240_7">but<text:s/>are<text:s/>most<text:s/>effective<text:s/>when<text:s/>complemented<text:s/>by<text:s/>in-house<text:s/>advisory<text:s/>support<text:s/>and<text:s/>partnerships<text:s/>with<text:s/>external<text:s/>organisations.</text:span></text:p>
      <text:p text:style-name="P241"/>
      <text:p text:style-name="P242"><text:span text:style-name="T242_1">A<text:s/>more<text:s/>flexible,<text:s/>mixed<text:s/>model<text:s/>of<text:s/>delivery<text:s/>enables<text:s/>support<text:s/>to<text:s/>be<text:s/>better<text:s/>tailored<text:s/>to<text:s/>the<text:s/>needs<text:s/>and<text:s/>operating<text:s/>environments<text:s/>of<text:s/>partner<text:s/>countries,<text:s/>rather<text:s/>than<text:s/>relying<text:s/>on<text:s/>a<text:s/>single<text:s/>approach.<text:s/>This<text:s/>includes<text:s/>combining<text:s/>advisory<text:s/>support,<text:s/>deployable<text:s/>expertise<text:s/>and<text:s/>partnerships<text:s/>with<text:s/>specialised<text:s/>organisations,<text:s/>depending<text:s/>on<text:s/>context<text:s/>and<text:s/>demand.</text:span></text:p>
      <text:p text:style-name="P243"/>
      <text:p text:style-name="P244"><text:span text:style-name="T244_1">The<text:s/>programme<text:s/>also<text:s/>underlined<text:s/>the<text:s/>importance<text:s/>of<text:s/></text:span><text:span text:style-name="T244_2">early<text:s/>engagement<text:s/>and<text:s/>proactive<text:s/>outreach</text:span><text:span text:style-name="T244_3"><text:s/>to<text:s/>identify<text:s/>opportunities<text:s/>for<text:s/>support,<text:s/>alongside<text:s/>maintaining<text:s/>sufficient<text:s/>programme<text:s/>management<text:s/>capacity<text:s/>to<text:s/>deliver<text:s/>these<text:s/>in<text:s/>a<text:s/>timely<text:s/>and<text:s/>effective<text:s/>manner.</text:span></text:p>
      <text:p text:style-name="P245"/>
      <text:p text:style-name="P246"><text:span text:style-name="T246_1">These<text:s/>lessons<text:s/>will<text:s/>inform<text:s/>the<text:s/>design<text:s/>of<text:s/>future<text:s/>approaches,<text:s/></text:span><text:span text:style-name="T246_2">through</text:span><text:span text:style-name="T246_3"><text:s/>the<text:s/>Conflict<text:s/>and<text:s/>Violence<text:s/>Community<text:s/>of<text:s/>Expertise,<text:s/>ensuring<text:s/>that<text:s/>support<text:s/>to<text:s/>partner<text:s/>countries<text:s/>is<text:s/>responsive,<text:s/>context-specific<text:s/>and<text:s/>draws<text:s/>on<text:s/>the<text:s/>most<text:s/>appropriate<text:s/>mix<text:s/>of<text:s/>capabilities.</text:span></text:p>
      <text:p text:style-name="P247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87" table:number-columns-spanned="2">
            <text:p text:style-name="P248"><text:span text:style-name="T248_1">Output<text:s/></text:span><text:span text:style-name="T248_2">4</text:span></text:p>
          </table:table-cell>
          <table:covered-table-cell/>
          <table:table-cell table:style-name="Cell88" table:number-columns-spanned="3">
            <text:p text:style-name="P249"><text:span text:style-name="T249_1">Support<text:s/>provided<text:s/>to<text:s/>multilateral<text:s/>system<text:s/>and<text:s/>other<text:s/>leading<text:s/>SSR<text:s/>partners<text:s/>to<text:s/>influence<text:s/>international<text:s/>stabilisation/security<text:s/>sector<text:s/>reform<text:s/>approaches<text:s/>in<text:s/>line<text:s/>with<text:s/>HMG<text:s/>priorities<text:s/>and<text:s/>views</text:span></text:p>
          </table:table-cell>
          <table:covered-table-cell/>
          <table:covered-table-cell/>
        </table:table-row>
        <table:table-row table:style-name="Row32">
          <table:table-cell table:style-name="Cell89" table:number-columns-spanned="2">
            <text:p text:style-name="P250"><text:span text:style-name="T250_1">Output<text:s/>Score<text:s/></text:span></text:p>
          </table:table-cell>
          <table:covered-table-cell/>
          <table:table-cell table:style-name="Cell90" table:number-columns-spanned="3">
            <text:p text:style-name="P251"><text:span text:style-name="T251_1">B</text:span></text:p>
          </table:table-cell>
          <table:covered-table-cell/>
          <table:covered-table-cell/>
        </table:table-row>
        <table:table-row table:style-name="Row33">
          <table:table-cell table:style-name="Cell91" table:number-columns-spanned="2">
            <text:p text:style-name="P252"><text:span text:style-name="T252_1">Impact<text:s/>weighting<text:s/>(%)</text:span></text:p>
          </table:table-cell>
          <table:covered-table-cell/>
          <table:table-cell table:style-name="Cell92">
            <text:p text:style-name="P253"><text:span text:style-name="T253_1">25%</text:span></text:p>
          </table:table-cell>
          <table:table-cell table:style-name="Cell93">
            <text:p text:style-name="P254"><text:span text:style-name="T254_1">Impact<text:s/>weighting<text:s/>revised<text:s/>since<text:s/>last<text:s/>AR?</text:span></text:p>
          </table:table-cell>
          <table:table-cell table:style-name="Cell94">
            <text:p text:style-name="P255"><text:span text:style-name="T255_1">N/A</text:span></text:p>
          </table:table-cell>
        </table:table-row>
        <table:table-row table:style-name="Row34">
          <table:table-cell table:style-name="Cell95" table:number-columns-spanned="5">
            <text:p text:style-name="P256"/>
          </table:table-cell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96">
            <text:p text:style-name="P257"><text:span text:style-name="T257_1">Output<text:s/>Indicator<text:s/></text:span></text:p>
          </table:table-cell>
          <table:table-cell table:style-name="Cell97" table:number-columns-spanned="2">
            <text:p text:style-name="P258"><text:span text:style-name="T258_1">Starting<text:s/>Target</text:span></text:p>
          </table:table-cell>
          <table:covered-table-cell/>
          <table:table-cell table:style-name="Cell98">
            <text:p text:style-name="P259"><text:span text:style-name="T259_1">Final<text:s/></text:span><text:span text:style-name="T259_2">Logframe</text:span><text:span text:style-name="T259_3"><text:s/>Target</text:span></text:p>
          </table:table-cell>
          <table:table-cell table:style-name="Cell99">
            <text:p text:style-name="P260"><text:span text:style-name="T260_1">Final<text:s/>Result</text:span><text:span text:style-name="T260_2"><text:s/>Achieved</text:span></text:p>
          </table:table-cell>
        </table:table-row>
        <table:table-row table:style-name="Row36">
          <table:table-cell table:style-name="Cell100">
            <text:p text:style-name="P261"><text:span text:style-name="T261_1">Number<text:s/>of<text:s/>funding<text:s/></text:span><text:span text:style-name="T261_2">partnerships<text:s/>established<text:s/>with<text:s/>relevant<text:s/>international<text:s/>institutions</text:span></text:p>
            <text:p text:style-name="P262"/>
          </table:table-cell>
          <table:table-cell table:style-name="Cell101" table:number-columns-spanned="2">
            <text:p text:style-name="P263"><text:span text:style-name="T263_1">N/A</text:span></text:p>
          </table:table-cell>
          <table:covered-table-cell/>
          <table:table-cell table:style-name="Cell102">
            <text:p text:style-name="P264"><text:span text:style-name="T264_1">6</text:span></text:p>
          </table:table-cell>
          <table:table-cell table:style-name="Cell103">
            <text:p text:style-name="P265"><text:span text:style-name="T265_1">By<text:s/>March<text:s/>2026</text:span></text:p>
            <text:p text:style-name="P266"><text:span text:style-name="T266_1">5</text:span><text:span text:style-name="T266_2"><text:s/>(OECD,<text:s/>OSCE,</text:span><text:span text:style-name="T266_3"><text:s/></text:span><text:span text:style-name="T266_4">NATO<text:s/></text:span><text:span text:style-name="T266_5">and<text:s/>ODI</text:span><text:span text:style-name="T266_6">)</text:span></text:p>
          </table:table-cell>
        </table:table-row>
      </table:table>
      <text:p text:style-name="P267"/>
      <text:p text:style-name="P268"><text:span text:style-name="T268_1">Briefly<text:s/>describe<text:s/>the<text:s/>output’s<text:s/>activities<text:s/>and<text:s/>provide<text:s/>supporting<text:s/>narrative<text:s/>for<text:s/>the<text:s/>score.<text:s/></text:span></text:p>
      <text:p text:style-name="P269"><text:span text:style-name="T269_1">The<text:s/>programme<text:s/>supported<text:s/>a<text:s/>shift<text:s/>towards<text:s/>more<text:s/>strategic<text:s/>engagement<text:s/>with<text:s/>multilateral<text:s/>partners,<text:s/>focusing<text:s/>on<text:s/>influencing<text:s/>international<text:s/>approaches<text:s/>to<text:s/>security,<text:s/>governance<text:s/>and<text:s/>stabilisation<text:s/>in<text:s/>a<text:s/>more<text:s/>contested<text:s/>global<text:s/>context.<text:s/>Through<text:s/>targeted<text:s/>investments<text:s/>and<text:s/>partnerships,<text:s/>it<text:s/>contributed<text:s/>to<text:s/>strengthening<text:s/>the<text:s/>policy<text:s/>frameworks<text:s/>and<text:s/>operational<text:s/>capabilities<text:s/>of<text:s/>key<text:s/>international<text:s/>organisations,<text:s/>including<text:s/>the<text:s/>OECD,<text:s/>OSCE,<text:s/>World<text:s/>Bank<text:s/>and<text:s/>NATO.</text:span></text:p>
      <text:list text:style-name="LS40" xml:id="list23">
        <text:list-item>
          <text:p text:style-name="P270"><text:span text:style-name="T270_1">OECD<text:s/>Development<text:s/>Assistance<text:s/>Committee<text:s/>(DAC)</text:span><text:span text:style-name="T270_2">:<text:s/>Programme<text:s/>support<text:s/>contributed<text:s/>to<text:s/>the<text:s/>strengthening<text:s/>of<text:s/>international<text:s/>policy<text:s/>frameworks<text:s/>on<text:s/>security<text:s/>sector<text:s/>governance.<text:s/>Through<text:s/>the<text:s/>OECD’s<text:s/>International<text:s/>Network<text:s/>on<text:s/>Conflict<text:s/>and<text:s/>Fragility<text:s/>(INCAF),<text:s/>this<text:s/>included<text:s/>enabling<text:s/>early-stage<text:s/>work<text:s/>to<text:s/>update<text:s/>existing<text:s/>guidance,<text:s/>ensuring<text:s/>it<text:s/>remains<text:s/>relevant<text:s/>in<text:s/>a<text:s/>changing<text:s/>global<text:s/>environment.<text:s/>This<text:s/>work<text:s/>has<text:s/>supported<text:s/>greater<text:s/>emphasis<text:s/>on<text:s/>conflict<text:s/>prevention,<text:s/>inclusion<text:s/>of<text:s/>perspectives<text:s/>from<text:s/></text:span><text:span text:style-name="T270_3">new<text:s/>bilateral<text:s/>actors</text:span><text:span text:style-name="T270_4">,<text:s/>and<text:s/>consideration<text:s/>of<text:s/>emerging<text:s/>challenges<text:s/>such<text:s/>as<text:s/>technology<text:s/>and<text:s/>hybrid<text:s/>threats.<text:s/>The<text:s/>programme<text:s/>also<text:s/>supported<text:s/>international<text:s/>consultations<text:s/>to<text:s/>test<text:s/>and<text:s/>refine<text:s/>emerging<text:s/>proposals<text:s/>with<text:s/>a<text:s/>wide<text:s/>range<text:s/>of<text:s/>partners.</text:span></text:p>
        </text:list-item>
        <text:list-item>
          <text:p text:style-name="P271"><text:span text:style-name="T271_1">Organi</text:span><text:span text:style-name="T271_2">s</text:span><text:span text:style-name="T271_3">ation<text:s/>for<text:s/>Security<text:s/>and<text:s/>Co-operation<text:s/>in<text:s/>Europe<text:s/>(OSCE)</text:span><text:span text:style-name="T271_4">:<text:s/>Engagement<text:s/>with<text:s/>the<text:s/>OSCE<text:s/>supported<text:s/>the<text:s/>continuation<text:s/>and<text:s/>adaptation<text:s/>of<text:s/>security<text:s/>sector<text:s/>reform<text:s/>programmes<text:s/>in<text:s/>Ukraine<text:s/>and<text:s/>Moldova.<text:s/>This<text:s/>included<text:s/>strengthening<text:s/>approaches<text:s/>to<text:s/>governance,<text:s/>oversight<text:s/>and<text:s/>integrity,<text:s/>and<text:s/>encouraging<text:s/>more<text:s/>demand-led<text:s/>and<text:s/>context-responsive<text:s/>programming.<text:s/>While<text:s/>progress<text:s/>has<text:s/>varied<text:s/>across<text:s/>contexts,<text:s/>this<text:s/>support<text:s/>has<text:s/>contributed<text:s/>to<text:s/>improved<text:s/>coherence<text:s/>and<text:s/>alignment<text:s/>among<text:s/>partners,<text:s/>and<text:s/>to<text:s/>laying<text:s/>the<text:s/>foundations<text:s/>for<text:s/>more<text:s/>effective<text:s/>future<text:s/>delivery.</text:span></text:p>
        </text:list-item>
        <text:list-item>
          <text:p text:style-name="P272"><text:span text:style-name="T272_1">World<text:s/>Bank</text:span><text:span text:style-name="T272_2">:<text:s/>The<text:s/>programme<text:s/>supported<text:s/></text:span><text:span text:style-name="T272_3">scoping</text:span><text:span text:style-name="T272_4"><text:s/>to<text:s/>strengthen<text:s/>the<text:s/>World<text:s/>Bank’s<text:s/>approach<text:s/>to<text:s/>operating<text:s/>in<text:s/>fragile<text:s/>and<text:s/>conflict-affected<text:s/>contexts,<text:s/>particularly<text:s/>in<text:s/>relation<text:s/>to<text:s/>security<text:s/>sector<text:s/>governance<text:s/>and<text:s/>conflict<text:s/>prevention.<text:s/>This<text:s/>included<text:s/>analytical<text:s/>work<text:s/>and<text:s/>dialogue<text:s/>with<text:s/>partners<text:s/>to<text:s/>assess<text:s/>capability<text:s/>and<text:s/>inform<text:s/></text:span><text:span text:style-name="T272_5">the<text:s/>Bank’s<text:s/>future<text:s/>Fragility,<text:s/>Conflict<text:s/>and<text:s/>Violence<text:s/>Strategy.</text:span><text:span text:style-name="T272_6"><text:s/>Early<text:s/>indications<text:s/>suggest<text:s/>this<text:s/>has<text:s/>contributed<text:s/>to<text:s/>a<text:s/>growing<text:s/>focus<text:s/>on<text:s/>these<text:s/>issues<text:s/>within<text:s/>the<text:s/>Bank’s<text:s/>evolving<text:s/>approach</text:span><text:span text:style-name="T272_7">.<text:s/></text:span></text:p>
        </text:list-item>
        <text:list-item>
          <text:p text:style-name="P273"><text:span text:style-name="T273_1">NATO</text:span><text:span text:style-name="T273_2">:<text:s/>Support<text:s/>to<text:s/>NATO<text:s/>focused<text:s/>on<text:s/>integrating<text:s/>security<text:s/>sector<text:s/>reform<text:s/>considerations<text:s/>into<text:s/>its<text:s/>partnerships<text:s/>and<text:s/>policy<text:s/>development.<text:s/>This<text:s/>included<text:s/>technical<text:s/>expertise<text:s/>to<text:s/>inform<text:s/>strategic<text:s/>work<text:s/>on<text:s/>partnerships,<text:s/>helping<text:s/>to<text:s/>ensure<text:s/>that<text:s/>governance,<text:s/>capability<text:s/>and<text:s/>institutional<text:s/>reform<text:s/>are<text:s/>reflected<text:s/>in<text:s/>NATO’s<text:s/>broader<text:s/>engagement<text:s/>with<text:s/>partner<text:s/>countries.</text:span></text:p>
        </text:list-item>
        <text:list-item>
          <text:p text:style-name="P274"><text:span text:style-name="T274_1">Engagement<text:s/>with<text:s/>emerging<text:s/>partners</text:span><text:span text:style-name="T274_2">:<text:s/>The<text:s/>programme<text:s/>also<text:s/>supported<text:s/>engagement<text:s/>with<text:s/>a<text:s/>wider<text:s/>range<text:s/>of<text:s/>international<text:s/>partners.<text:s/>Analytical<text:s/>work<text:s/>explored<text:s/>their<text:s/>approaches<text:s/>to<text:s/>stabilisation<text:s/>and<text:s/>security,<text:s/>identifying<text:s/>areas<text:s/>of<text:s/>alignment<text:s/>and<text:s/>difference,<text:s/>and<text:s/>informing<text:s/>future<text:s/>collaboration<text:s/>and<text:s/>policy<text:s/>development.</text:span></text:p>
        </text:list-item>
      </text:list>
      <text:p text:style-name="P275"><text:span text:style-name="T275_1"><draw:rect svg:x="0cm" svg:y="0cm" svg:width="0cm" svg:height="0.053cm" draw:style-name="FR3" text:anchor-type="as-char" draw:z-index="0"/></text:span></text:p>
      <text:p text:style-name="P276"><text:span text:style-name="T276_1">Lessons<text:s/>learned<text:s/>and<text:s/>implications<text:s/>for<text:s/>future<text:s/>programming</text:span></text:p>
      <text:p text:style-name="P277"><text:span text:style-name="T277_1">The<text:s/>programme<text:s/>demonstrated<text:s/>the<text:s/>value<text:s/>of<text:s/>working<text:s/>through<text:s/>multilateral<text:s/>organisations<text:s/>and<text:s/>partnerships<text:s/>to<text:s/>achieve<text:s/>scale<text:s/>and<text:s/>influence.<text:s/>Targeted,<text:s/>catalytic<text:s/>investments<text:s/>can<text:s/>play<text:s/>a<text:s/>significant<text:s/>role<text:s/>in<text:s/>shaping<text:s/>policy<text:s/>frameworks<text:s/>and<text:s/>approaches,<text:s/>particularly<text:s/>when<text:s/>aligned<text:s/>with<text:s/>broader<text:s/>international<text:s/>processes<text:s/>and<text:s/>reform<text:s/>agendas</text:span><text:span text:style-name="T277_2">.<text:s/></text:span><text:span text:style-name="T277_3">It<text:s/>also<text:s/>highlighted<text:s/>the<text:s/>importance<text:s/>of<text:s/>sustained<text:s/>engagement<text:s/>over<text:s/>time</text:span><text:span text:style-name="T277_4"><text:s/>and<text:s/>embedding<text:s/>it<text:s/>within<text:s/>the<text:s/>FCDO’s<text:s/>wider<text:s/>diplomatic<text:s/>and<text:s/>policy<text:s/>engagement</text:span><text:span text:style-name="T277_5"><text:s/>and<text:s/>wider<text:s/>international<text:s/>fora<text:s/>and<text:s/>coalitions.</text:span><text:span text:style-name="T277_6"><text:s/>Influencing<text:s/>large<text:s/>multilateral<text:s/></text:span><text:span text:style-name="T277_7">systems<text:s/>is<text:s/>inherently<text:s/>incremental<text:s/>and<text:s/>depends<text:s/>on<text:s/>building<text:s/></text:span><text:span text:style-name="T277_8">coalitions,<text:s/>maintaining<text:s/>relationships,<text:s/>and<text:s/>adapting<text:s/>to<text:s/>evolving<text:s/>political<text:s/>and<text:s/>institutional<text:s/>contexts.</text:span><text:span text:style-name="T277_9"><text:s/></text:span><text:span text:style-name="T277_10">Future<text:s/>programming<text:s/>should<text:s/>therefore<text:s/>prioritise<text:s/>a<text:s/></text:span><text:span text:style-name="T277_11">strategic,<text:s/>partnership-based<text:s/>approach</text:span><text:span text:style-name="T277_12">,<text:s/>combining<text:s/>technical<text:s/>expertise,<text:s/>policy<text:s/>engagement<text:s/>and<text:s/>targeted<text:s/>funding<text:s/>to<text:s/>maximise<text:s/>influence.<text:s/>This<text:s/>includes<text:s/>working<text:s/>with<text:s/>a<text:s/>diverse<text:s/>range<text:s/>of<text:s/></text:span><text:span text:style-name="T277_13">partners<text:s/>and</text:span><text:span text:style-name="T277_14"><text:s/>ensuring<text:s/>that<text:s/>support<text:s/>is<text:s/>closely<text:s/>aligned<text:s/>with<text:s/>both<text:s/>UK<text:s/>priorities<text:s/>and<text:s/>the<text:s/>evolving<text:s/>needs<text:s/>of<text:s/>the<text:s/>international<text:s/>system.</text:span></text:p>
      <text:p text:style-name="P278"/>
      <text:p text:style-name="P279"><text:span text:style-name="T279_1">Lessons<text:s/>learned<text:s/>through<text:s/>this<text:s/>output,<text:s/>and<text:s/>recommendations<text:s/>for<text:s/>future<text:s/>programming</text:span></text:p>
      <text:p text:style-name="P280"/>
      <text:list text:style-name="LS28" xml:id="list28">
        <text:list-item>
          <text:p text:style-name="P281"><text:span text:style-name="T281_1">Support<text:s/>to<text:s/>multilateral<text:s/>organisations<text:s/>provided<text:s/>dividends</text:span><text:span text:style-name="T281_2">,</text:span><text:span text:style-name="T281_3"><text:s/>shaping<text:s/>and<text:s/>shifting<text:s/>approaches<text:s/>in<text:s/>support<text:s/>of<text:s/>UK<text:s/>goals,<text:s/>however<text:s/>this<text:s/>work<text:s/>must<text:s/>be<text:s/>conducted<text:s/>in<text:s/>coalition<text:s/>with<text:s/>like-minded<text:s/>partners<text:s/>to<text:s/>have<text:s/>impact,<text:s/>and<text:s/>will<text:s/>often<text:s/>require<text:s/>sustained<text:s/>effort<text:s/>over<text:s/>time,<text:s/>given<text:s/>the<text:s/>pace<text:s/>of<text:s/>reform<text:s/>in<text:s/>such<text:s/>organisations.</text:span></text:p>
        </text:list-item>
      </text:list>
      <text:p text:style-name="P282"/>
      <text:list text:style-name="LS28" xml:id="list29" text:continue-list="list28">
        <text:list-item>
          <text:p text:style-name="P283"><text:span text:style-name="T283_1">Utilising<text:s/>larger<text:s/>investments<text:s/>should<text:s/>have<text:s/>been<text:s/>deployed<text:s/>alongside<text:s/>DCE<text:s/>engagement<text:s/>from<text:s/>the<text:s/>outset.</text:span></text:p>
        </text:list-item>
      </text:list>
      <text:p text:style-name="P284"/>
      <text:p text:style-name="P285"><text:span text:style-name="T285_1">D:<text:s/>Value<text:s/>for<text:s/>Money</text:span></text:p>
      <text:p text:style-name="P286"><text:span text:style-name="T286_1"> </text:span></text:p>
      <text:p text:style-name="P287"><text:span text:style-name="T287_1">VFM</text:span><text:span text:style-name="T287_2"><text:s/>performance<text:s/>compared<text:s/>to<text:s/>the<text:s/>original<text:s/></text:span><text:span text:style-name="T287_3">VFM</text:span><text:span text:style-name="T287_4"><text:s/>proposition<text:s/>in<text:s/>the<text:s/>business<text:s/>case </text:span><text:span text:style-name="T287_5"> </text:span></text:p>
      <text:p text:style-name="P288"><text:span text:style-name="T288_1">  </text:span></text:p>
      <text:list text:style-name="LS4" xml:id="list30">
        <text:list-item>
          <text:p text:style-name="P289"><text:span text:style-name="T289_1">Up<text:s/>to<text:s/>FY24/25,<text:s/></text:span><text:span text:style-name="T289_2">VFM</text:span><text:span text:style-name="T289_3"><text:s/>assessments<text:s/>were<text:s/>mostly<text:s/>predicated<text:s/>on<text:s/>extensive<text:s/>use<text:s/>of<text:s/>DCEs.<text:s/>While<text:s/>from<text:s/>an<text:s/>economy<text:s/>perspective<text:s/>using<text:s/>the<text:s/>HEROS<text:s/>contract<text:s/>has<text:s/>offered<text:s/>good<text:s/></text:span><text:span text:style-name="T289_4">VFM</text:span><text:span text:style-name="T289_5"><text:s/>(including<text:s/>where<text:s/>we’ve<text:s/>been<text:s/>able<text:s/>to<text:s/>benchmark<text:s/>external<text:s/>experts<text:s/>to<text:s/>HEROS<text:s/>rates<text:s/>even<text:s/>when<text:s/>being<text:s/>contracted<text:s/>separately,<text:s/>e.g.<text:s/>for<text:s/>the<text:s/>Stabilisation<text:s/>Guide<text:s/>refresh<text:s/>and<text:s/>NATO<text:s/>South<text:s/>work),<text:s/>there<text:s/>have<text:s/>been<text:s/>continued<text:s/>challenges<text:s/>in<text:s/>other<text:s/>areas.<text:s/>These<text:s/>include<text:s/>varying<text:s/>quality<text:s/>of<text:s/>written<text:s/>outputs<text:s/>by<text:s/>DCEs,<text:s/>some<text:s/>issues<text:s/>around<text:s/>sticking<text:s/>to<text:s/>agreed<text:s/>timeframes<text:s/>for<text:s/>delivery<text:s/>(e.g.<text:s/>SSR<text:s/></text:span><text:span text:style-name="T289_6">guidance</text:span><text:span text:style-name="T289_7">),<text:s/>and<text:s/>broader<text:s/>issues<text:s/>around<text:s/>diversity<text:s/>of<text:s/>the<text:s/>roster<text:s/>and<text:s/>the<text:s/>roster’s<text:s/>suitability<text:s/>for<text:s/>the<text:s/>niche<text:s/>areas<text:s/>of<text:s/>expertise<text:s/>we<text:s/>require<text:s/>(on<text:s/>multiple<text:s/>occasions<text:s/>we’ve<text:s/>had<text:s/>to<text:s/>re-run<text:s/>recruitments<text:s/>due<text:s/>to<text:s/>lack<text:s/>of<text:s/>suitable<text:s/>applicants).<text:s/></text:span></text:p>
        </text:list-item>
        <text:list-item>
          <text:p text:style-name="P290"><text:span text:style-name="T290_1">On<text:s/>non-Palladium<text:s/>work,<text:s/></text:span><text:span text:style-name="T290_2">ca</text:span><text:span text:style-name="T290_3">talytic<text:s/></text:span><text:span text:style-name="T290_4">funding<text:s/>provided<text:s/>to<text:s/>key<text:s/>international<text:s/>organisations<text:s/>(NATO,<text:s/></text:span><text:span text:style-name="T290_5">OECD,<text:s/></text:span><text:span text:style-name="T290_6">OSCE</text:span><text:span text:style-name="T290_7">,<text:s/>ODI<text:s/>and<text:s/>RUSI</text:span><text:span text:style-name="T290_8">)<text:s/>was<text:s/>judged<text:s/>to<text:s/>offer<text:s/>good<text:s/></text:span><text:span text:style-name="T290_9">VFM</text:span><text:span text:style-name="T290_10"><text:s/>in<text:s/>terms<text:s/>of<text:s/>initiating<text:s/>valuable<text:s/>institutional<text:s/>relationships<text:s/></text:span><text:span text:style-name="T290_11">and<text:s/></text:span><text:span text:style-name="T290_12">cutting-edge</text:span><text:span text:style-name="T290_13"><text:s/>research</text:span><text:span text:style-name="T290_14">.<text:s/></text:span></text:p>
        </text:list-item>
        <text:list-item>
          <text:p text:style-name="P291"><text:span text:style-name="T291_1">P</text:span><text:span text:style-name="T291_2">ivoting<text:s/></text:span><text:span text:style-name="T291_3">the<text:s/>programme<text:s/></text:span><text:span text:style-name="T291_4">towards<text:s/>catalytic<text:s/>international<text:s/>engagement<text:s/>partnerships<text:s/>in<text:s/>FY25/26<text:s/>improve</text:span><text:span text:style-name="T291_5">d</text:span><text:span text:style-name="T291_6"><text:s/></text:span><text:span text:style-name="T291_7">VFM</text:span><text:span text:style-name="T291_8"><text:s/>–<text:s/>but</text:span><text:span text:style-name="T291_9"><text:s/>this<text:s/>progress</text:span><text:span text:style-name="T291_10"><text:s/></text:span><text:span text:style-name="T291_11">was<text:s/>undermined</text:span><text:span text:style-name="T291_12"><text:s/>by<text:s/>a<text:s/>loss<text:s/>in<text:s/>programme<text:s/></text:span><text:span text:style-name="T291_13">m</text:span><text:span text:style-name="T291_14">anagement<text:s/></text:span><text:span text:style-name="T291_15">capability,<text:s/>though<text:s/>this<text:s/>was<text:s/>mitigated<text:s/>against<text:s/>by<text:s/>drawing<text:s/>on<text:s/></text:span><text:span text:style-name="T291_16">the<text:s/>Programme<text:s/>Delivery<text:s/>Taskforc</text:span><text:span text:style-name="T291_17">e</text:span><text:span text:style-name="T291_18">.</text:span></text:p>
        </text:list-item>
        <text:list-item>
          <text:p text:style-name="P292"><text:span text:style-name="T292_1">From<text:s/>a<text:s/>financial<text:s/>perspective,<text:s/>the<text:s/>programme<text:s/>delivered<text:s/>good<text:s/>economy,<text:s/>with<text:s/></text:span><text:span text:style-name="T292_2">most</text:span><text:span text:style-name="T292_3"><text:s/>expert<text:s/>inputs<text:s/>recruited<text:s/>via<text:s/>the<text:s/>HEROS<text:s/>contract,<text:s/>ensuring<text:s/>competitive<text:s/>rates.<text:s/>Variances<text:s/>in<text:s/>spend<text:s/>primarily<text:s/>resulted<text:s/>from<text:s/>delivery<text:s/>delays<text:s/>rather<text:s/>than<text:s/>cost<text:s/>escalation.</text:span></text:p>
        </text:list-item>
        <text:list-item>
          <text:p text:style-name="P293"><text:span text:style-name="T293_1">Efficiency<text:s/>improved<text:s/>markedly<text:s/>in<text:s/>FY25/26<text:s/>as<text:s/>larger,<text:s/>strategically<text:s/>aligned<text:s/>international<text:s/>engagements<text:s/>(OECD,<text:s/>OSCE,<text:s/>RUSI)<text:s/>came<text:s/>online,<text:s/>resulting</text:span><text:span text:style-name="T293_2"><text:s/>in<text:s/></text:span><text:span text:style-name="T293_3">over<text:s/>£</text:span><text:span text:style-name="T293_4">4</text:span><text:span text:style-name="T293_5">00,000<text:s/>of<text:s/>ODA<text:s/>funds<text:s/>being<text:s/>deployed.<text:s/>The<text:s/>programme<text:s/>returned<text:s/>£3</text:span><text:span text:style-name="T293_6">2</text:span><text:span text:style-name="T293_7">,</text:span><text:span text:style-name="T293_8">000</text:span><text:span text:style-name="T293_9"><text:s/>in<text:s/>un</text:span><text:span text:style-name="T293_10">derspends</text:span><text:span text:style-name="T293_11"><text:s/>i</text:span><text:span text:style-name="T293_12">n<text:s/>FY25/26</text:span><text:span text:style-name="T293_13">,<text:s/>reflecting<text:s/>prudent<text:s/>management<text:s/>and<text:s/>compliance<text:s/>with<text:s/>FCDO<text:s/>financial<text:s/>controls.<text:s/>Despite<text:s/>early<text:s/>delays,<text:s/>overall<text:s/>cost</text:span><text:span text:style-name="T293_14">‑</text:span><text:span text:style-name="T293_15">effectiveness<text:s/>remained<text:s/>strong,<text:s/>with<text:s/>later</text:span><text:span text:style-name="T293_16">‑</text:span><text:span text:style-name="T293_17">year<text:s/>activities<text:s/>delivering<text:s/>higher<text:s/>strategic<text:s/>value<text:s/>at<text:s/>relatively<text:s/>low<text:s/>cost.</text:span></text:p>
        </text:list-item>
      </text:list>
      <text:p text:style-name="P294"/>
      <text:p text:style-name="P295"><text:span text:style-name="T295_1">E:<text:s/>Risk</text:span></text:p>
      <text:p text:style-name="P296"/>
      <text:p text:style-name="P297"><text:span text:style-name="T297_1">Overview<text:s/>of<text:s/>programme<text:s/>risk<text:s/>during<text:s/>the<text:s/>past<text:s/>year<text:s/></text:span><text:span text:style-name="T297_2">and</text:span><text:span text:style-name="T297_3"><text:s/>over<text:s/>the<text:s/>life<text:s/>of<text:s/>the<text:s/>programme,<text:s/>drawing<text:s/>on<text:s/>FCDO’s<text:s/>Risk<text:s/>Management<text:s/>Policy<text:s/>and<text:s/>Risk<text:s/>Appetite<text:s/>Statement<text:s/>and<text:s/>wider<text:s/>risk<text:s/>guidance.<text:s/></text:span></text:p>
      <text:p text:style-name="P298"/>
      <text:list text:style-name="LS2" xml:id="list35">
        <text:list-item>
          <text:p text:style-name="P299"><text:span text:style-name="T299_1">Up<text:s/>to<text:s/>FY24/25,<text:s/>programme<text:s/>activities<text:s/>were<text:s/>low-value<text:s/>and<text:s/>low-risk<text:s/>in<text:s/>nature<text:s/>(e.g.<text:s/>no<text:s/>downstream<text:s/>partners<text:s/>or<text:s/>contact<text:s/>with<text:s/>beneficiaries).<text:s/></text:span><text:span text:style-name="T299_2">Due<text:s/>diligence<text:s/>processes<text:s/>for<text:s/>implementing<text:s/>partners<text:s/>identified<text:s/>no<text:s/>significant<text:s/>issues<text:s/>that<text:s/>required<text:s/>monitoring/follow-up.<text:s/></text:span><text:span text:style-name="T299_3">As<text:s/>a<text:s/></text:span><text:span text:style-name="T299_4">result,</text:span><text:span text:style-name="T299_5"><text:s/>programme<text:s/>risks<text:s/>were<text:s/>minimal,<text:s/>and<text:s/>risk<text:s/>management<text:s/>processes<text:s/>simple/proportionate.<text:s/></text:span></text:p>
        </text:list-item>
        <text:list-item>
          <text:p text:style-name="P300"><text:span text:style-name="T300_1">The<text:s/>major<text:s/>risk<text:s/>up<text:s/>to<text:s/>FY24/25<text:s/>related<text:s/>to<text:s/>the<text:s/>failure<text:s/>to<text:s/>identify<text:s/>suitable<text:s/>partners/projects<text:s/>for<text:s/></text:span><text:span text:style-name="T300_2">most<text:s/>of</text:span><text:span text:style-name="T300_3"><text:s/>the<text:s/>FY24/25<text:s/>budget<text:s/>allocation,<text:s/>resulting<text:s/>in<text:s/>us<text:s/>handing<text:s/>back<text:s/>significant<text:s/>proportions<text:s/>of<text:s/>initial<text:s/>allocations.<text:s/></text:span><text:span text:style-name="T300_4">The<text:s/>streamlined<text:s/>approach<text:s/>of<text:s/>FY25/26<text:s/>activities<text:s/>was<text:s/>intended<text:s/>to<text:s/>mitigate<text:s/>this,<text:s/>and<text:s/>the<text:s/>programme<text:s/>resolved<text:s/>to<text:s/>identify<text:s/>suitable<text:s/>projects<text:s/>earlier<text:s/>on<text:s/>in<text:s/>the<text:s/>FY25/26<text:s/>year<text:s/>than<text:s/>in<text:s/>previous<text:s/>years<text:s/>(</text:span><text:span text:style-name="T300_5">as<text:s/>outlined<text:s/>in<text:s/>our<text:s/>Programme<text:s/>Improvement<text:s/>Plan).<text:s/>Early<text:s/>ac</text:span><text:span text:style-name="T300_6">tion<text:s/>wa</text:span><text:span text:style-name="T300_7">s</text:span><text:span text:style-name="T300_8"><text:s/>taken<text:s/>to<text:s/>identify<text:s/>projects<text:s/>for<text:s/>the<text:s/>final<text:s/>FY,<text:s/>but<text:s/>the<text:s/>delay<text:s/>in<text:s/>ODA<text:s/>allocations<text:s/>until<text:s/>July<text:s/>2025<text:s/>significantly<text:s/>delayed<text:s/>project<text:s/>identification/implementation.<text:s/></text:span></text:p>
        </text:list-item>
        <text:list-item>
          <text:p text:style-name="P301"><text:span text:style-name="T301_1">Risk<text:s/>exposure<text:s/>remained<text:s/>Minor<text:s/>throughout</text:span><text:span text:style-name="T301_2"><text:s/>the<text:s/>programme<text:s/>lifetime</text:span><text:span text:style-name="T301_3">.<text:s/>Principal<text:s/>risks<text:s/>included<text:s/>(i)<text:s/>identifying<text:s/>suitable<text:s/>partners/projects<text:s/>early<text:s/>enough<text:s/>to<text:s/>utilise<text:s/>allocations;<text:s/>and<text:s/>(ii)<text:s/>staff<text:s/>capability<text:s/>to<text:s/>support<text:s/>programme<text:s/>management<text:s/>and<text:s/>iii)<text:s/>identifying<text:s/>suitable<text:s/>DCE<text:s/>deployments<text:s/>in<text:s/>a<text:s/>timely<text:s/>manner<text:s/>to<text:s/>utilise<text:s/>funds.<text:s/>Mitigations<text:s/>included<text:s/>a<text:s/>regular<text:s/>spend/governance<text:s/>drumbeat,<text:s/>targeted<text:s/>support<text:s/>from<text:s/>the<text:s/>Projects<text:s/>Task<text:s/>Force<text:s/>(PTF),<text:s/>earlier<text:s/>project<text:s/>identification,<text:s/>and<text:s/>a<text:s/>shift<text:s/>to<text:s/>fewer,<text:s/>higher</text:span><text:span text:style-name="T301_4">value<text:s/>engagements.<text:s/>Fraud/safeguarding<text:s/>risks<text:s/>remained<text:s/>low<text:s/>(no<text:s/>downstream<text:s/>delivery;<text:s/>limited<text:s/>beneficiary<text:s/></text:span><text:span text:style-name="T301_5">contact).<text:s/>Climate<text:s/>and<text:s/>environment<text:s/>risks<text:s/>were<text:s/>low<text:s/>given<text:s/>minimal<text:s/>travel.<text:s/>The<text:s/>programme<text:s/>operated<text:s/>within<text:s/>risk<text:s/>appetite</text:span><text:span text:style-name="T301_6">.</text:span></text:p>
        </text:list-item>
      </text:list>
      <text:p text:style-name="P302"/>
      <text:p text:style-name="P303"><text:span text:style-name="T303_1">F:<text:s/>Programme<text:s/>Management:</text:span><text:bookmark-start text:name="_Hlk21353049"/><text:span text:style-name="T303_2"><text:s/>Commercial<text:s/>and<text:s/>Financial<text:s/>Performance,<text:s/></text:span><text:bookmark-end text:name="_Hlk21353049"/><text:span text:style-name="T303_3">Monitoring<text:s/>and<text:s/>Evaluation</text:span></text:p>
      <text:p text:style-name="P304"/>
      <text:p text:style-name="P305"><text:span text:style-name="T305_1">Summarise<text:s/>the<text:s/>performance<text:s/>of<text:s/>partners<text:s/>and<text:s/>FCDO,<text:s/>notably<text:s/>on<text:s/>commercial<text:s/>and<text:s/>financial<text:s/>issues,<text:s/>and<text:s/>including<text:s/></text:span><text:span text:style-name="T305_2">VFM</text:span><text:span text:style-name="T305_3"><text:s/>measures<text:s/>of<text:s/></text:span><text:span text:style-name="T305_4">economy</text:span><text:span text:style-name="T305_5"><text:s/>and<text:s/></text:span><text:span text:style-name="T305_6">efficiency</text:span><text:span text:style-name="T305_7">.<text:s/></text:span></text:p>
      <text:list text:style-name="LS1" xml:id="list38">
        <text:list-item>
          <text:p text:style-name="P306"><text:span text:style-name="T306_1">There<text:s/>were<text:s/>some<text:s/>challenges<text:s/>relating<text:s/>to<text:s/>the<text:s/>variability<text:s/>in<text:s/>quality<text:s/>and<text:s/>timeliness<text:s/>of<text:s/>written<text:s/>outputs<text:s/>provided<text:s/>by<text:s/>deployable<text:s/>experts.<text:s/>Other<text:s/>commercial<text:s/>and<text:s/>financial<text:s/>considerations<text:s/>outlined<text:s/>below<text:s/>do<text:s/>not<text:s/>apply<text:s/>to<text:s/>this<text:s/>delivery<text:s/>channel,<text:s/>as<text:s/>it<text:s/>is<text:s/>managed<text:s/>through<text:s/>a<text:s/>central<text:s/>framework<text:s/>contract.</text:span></text:p>
        </text:list-item>
        <text:list-item>
          <text:p text:style-name="P307"><text:span text:style-name="T307_1">For<text:s/>non-deployable<text:s/>expert<text:s/>activity<text:s/>up<text:s/>to<text:s/>FY24/25<text:s/>(including<text:s/>work<text:s/>with<text:s/>organisations<text:s/>such<text:s/>as<text:s/>NATO,<text:s/>OSCE<text:s/>and<text:s/>ODI),<text:s/>the<text:s/></text:span><text:span text:style-name="T307_2">value<text:s/>of<text:s/>each<text:s/>component</text:span><text:span text:style-name="T307_3"><text:s/>and<text:s/></text:span><text:span text:style-name="T307_4">specific<text:s/>deliverables</text:span><text:span text:style-name="T307_5"><text:s/>meant<text:s/>that<text:s/>proportionate<text:s/>commercial<text:s/>and<text:s/>financial<text:s/>arrangements<text:s/>were<text:s/>sufficient.<text:s/>Partners<text:s/>performed<text:s/>as<text:s/>expected<text:s/>and<text:s/>met<text:s/>these<text:s/>requirements<text:s/>without<text:s/>issue.</text:span></text:p>
        </text:list-item>
        <text:list-item>
          <text:p text:style-name="P308"><text:span text:style-name="T308_1">In<text:s/>FY25/26,<text:s/>delivery<text:s/>through<text:s/>project<text:s/>partners<text:s/>(including<text:s/>OSCE,<text:s/>OECD<text:s/>and<text:s/>RUSI)<text:s/>was<text:s/>primarily<text:s/>undertaken<text:s/>through<text:s/>Memoranda<text:s/>of<text:s/>Understanding<text:s/>and<text:s/>a<text:s/>small<text:s/>number<text:s/>of<text:s/>contracts.<text:s/>Deliverables<text:s/>were<text:s/>received<text:s/>on<text:s/>time<text:s/>and<text:s/>within<text:s/>budget,<text:s/>supported<text:s/>by<text:s/>regular<text:s/>engagement<text:s/>between<text:s/>advisers,<text:s/>programme<text:s/>management<text:s/>staff<text:s/>and<text:s/>partners.</text:span></text:p>
        </text:list-item>
        <text:list-item>
          <text:p text:style-name="P309"><text:span text:style-name="T309_1">Controls<text:s/>and<text:s/>forecasting:</text:span><text:span text:style-name="T309_2"><text:s/>Financial<text:s/>forecasting<text:s/>was<text:s/>reviewed<text:s/>regularly,<text:s/>with<text:s/>closer<text:s/>engagement<text:s/>between<text:s/>programme,<text:s/>commercial<text:s/>and<text:s/>finance<text:s/>colleagues<text:s/>improving<text:s/>disbursement<text:s/>in<text:s/>the<text:s/>latter<text:s/>part<text:s/>of<text:s/>FY25/26.<text:s/>All<text:s/>unspent<text:s/>funds<text:s/>were<text:s/>returned<text:s/>promptly<text:s/>in<text:s/>line<text:s/>with<text:s/>departmental<text:s/>requirements.</text:span></text:p>
        </text:list-item>
      </text:list>
      <text:p text:style-name="P310"><text:span text:style-name="T310_1">Programme-level<text:s/>approach<text:s/>to<text:s/>monitoring<text:s/>and<text:s/>evaluation</text:span></text:p>
      <text:list text:style-name="LS3" xml:id="list42">
        <text:list-item>
          <text:p text:style-name="P311"><text:span text:style-name="T311_1">Monitoring<text:s/>at<text:s/>activity<text:s/>level<text:s/>was<text:s/>proportionate<text:s/>to<text:s/>the<text:s/>nature<text:s/>of<text:s/>the<text:s/>programme.<text:s/>This<text:s/>included<text:s/>tracking<text:s/>the<text:s/>development<text:s/>and<text:s/>use<text:s/>of<text:s/>new<text:s/>guidance<text:s/>and<text:s/>policy<text:s/>positions<text:s/>(Outputs<text:s/>1<text:s/>and<text:s/>2),<text:s/>the<text:s/>provision<text:s/>of<text:s/>technical<text:s/>support<text:s/>to<text:s/>country<text:s/>programmes<text:s/>(Output<text:s/>3),<text:s/>and<text:s/>the<text:s/>establishment<text:s/>of<text:s/>partnerships<text:s/>with<text:s/>international<text:s/>organisations<text:s/>(Output<text:s/>4).</text:span><text:span text:style-name="T311_2"><text:s/></text:span><text:span text:style-name="T311_3">Quarterly</text:span><text:span text:style-name="T311_4"><text:s/>internal<text:s/>reviews<text:s/>took<text:s/>place<text:s/>to<text:s/></text:span><text:span text:style-name="T311_5">track<text:s/>progress,<text:s/>ensure<text:s/>compliance<text:s/>and<text:s/>review<text:s/>risks.<text:s/></text:span></text:p>
        </text:list-item>
        <text:list-item>
          <text:p text:style-name="P312"><text:span text:style-name="T312_1">At<text:s/>outcome<text:s/>level,<text:s/>progress<text:s/>was<text:s/>assessed<text:s/>through<text:s/>engagement<text:s/>with<text:s/>a<text:s/>range<text:s/>of<text:s/>internal<text:s/>and<text:s/>external<text:s/>stakeholders,<text:s/>including<text:s/>international<text:s/>partners,<text:s/>and<text:s/>through<text:s/>review<text:s/>of<text:s/>emerging<text:s/>policy,<text:s/>strategy<text:s/>and<text:s/>programme<text:s/>documentation.<text:s/>This<text:s/>provided<text:s/>insight<text:s/>into<text:s/>how<text:s/>far<text:s/>programme<text:s/>outputs<text:s/>were<text:s/>being<text:s/>taken<text:s/>up<text:s/>and<text:s/>applied<text:s/>in<text:s/>practice.<text:s/>A<text:s/>UK-hosted<text:s/>International<text:s/>Partners<text:s/>Group<text:s/>event<text:s/>in<text:s/>March<text:s/>2026<text:s/>also<text:s/>provided<text:s/>an<text:s/>opportunity<text:s/>to<text:s/>gather<text:s/>structured<text:s/>feedback<text:s/>and<text:s/>test<text:s/>emerging<text:s/>approaches<text:s/>with<text:s/>a<text:s/>wider<text:s/>set<text:s/>of<text:s/>partners.</text:span></text:p>
        </text:list-item>
        <text:list-item>
          <text:p text:style-name="P313"><text:span text:style-name="T313_1">For<text:s/>centrally<text:s/>managed<text:s/>expert<text:s/>deployments,<text:s/>financial<text:s/>assurance<text:s/>was<text:s/>provided<text:s/>through<text:s/>existing<text:s/>contractual<text:s/>arrangements,<text:s/>including<text:s/>access<text:s/>to<text:s/>audited<text:s/>financial<text:s/>statements<text:s/>and<text:s/>performance<text:s/>reporting<text:s/>where<text:s/>required.</text:span></text:p>
        </text:list-item>
        <text:list-item>
          <text:p text:style-name="P314"><text:span text:style-name="T314_1">For<text:s/></text:span><text:span text:style-name="T314_2">specific<text:s/></text:span><text:span text:style-name="T314_3">contracts<text:s/>and<text:s/>partnerships,<text:s/>requirements<text:s/>were<text:s/>proportionate<text:s/>to<text:s/>the<text:s/>level<text:s/>of<text:s/>risk<text:s/>and<text:s/>investment.<text:s/>Given<text:s/>the<text:s/>relatively<text:s/>low<text:s/>value<text:s/>and<text:s/>risk<text:s/>profile<text:s/>of<text:s/>these<text:s/>agreements,<text:s/>additional<text:s/>financial<text:s/>reporting<text:s/>requirements<text:s/>were<text:s/>not<text:s/>considered<text:s/>necessary.</text:span></text:p>
        </text:list-item>
      </text:list>
      <text:p text:style-name="P315"/>
      <text:p text:style-name="P3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 Math" svg:font-family="Cambria Math" style:font-pitch="variable" style:font-family-generic="roman"/>
    <style:font-face style:name="Segoe UI" svg:font-family="Segoe UI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Aptos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-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="Symbol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="Symbol"/>
    </style:style>
    <style:style style:name="List12Level2" style:family="text">
      <style:text-properties style:font-name="Wingdings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2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3.97cm" text:min-label-width="0.635cm" fo:text-align="start" text:list-level-position-and-space-mode="label-alignment">
          <style:list-level-label-alignment text:label-followed-by="listtab" fo:margin-left="14.60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3.97cm" text:min-label-width="0.635cm" fo:text-align="start" text:list-level-position-and-space-mode="label-alignment">
          <style:list-level-label-alignment text:label-followed-by="listtab" fo:margin-left="14.60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Wingdings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" text:style-name="List23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o" text:style-name="List23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Wingdings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" text:style-name="List24Level0" text:level="1">
        <style:list-level-properties text:space-before="9.003cm" text:min-label-width="0.635cm" fo:text-align="start" text:list-level-position-and-space-mode="label-alignment">
          <style:list-level-label-alignment text:label-followed-by="listtab" fo:margin-left="9.638cm" fo:text-indent="-0.635cm"/>
        </style:list-level-properties>
        <style:text-properties style:font-name="Wingdings"/>
      </text:list-level-style-bullet>
      <text:list-level-style-bullet text:bullet-char="o" text:style-name="List24Level1" text:level="2">
        <style:list-level-properties text:space-before="10.273cm" text:min-label-width="0.635cm" fo:text-align="start" text:list-level-position-and-space-mode="label-alignment">
          <style:list-level-label-alignment text:label-followed-by="listtab" fo:margin-left="10.908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11.543cm" text:min-label-width="0.635cm" fo:text-align="start" text:list-level-position-and-space-mode="label-alignment">
          <style:list-level-label-alignment text:label-followed-by="listtab" fo:margin-left="12.178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12.813cm" text:min-label-width="0.635cm" fo:text-align="start" text:list-level-position-and-space-mode="label-alignment">
          <style:list-level-label-alignment text:label-followed-by="listtab" fo:margin-left="13.44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14.083cm" text:min-label-width="0.635cm" fo:text-align="start" text:list-level-position-and-space-mode="label-alignment">
          <style:list-level-label-alignment text:label-followed-by="listtab" fo:margin-left="14.718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15.353cm" text:min-label-width="0.635cm" fo:text-align="start" text:list-level-position-and-space-mode="label-alignment">
          <style:list-level-label-alignment text:label-followed-by="listtab" fo:margin-left="15.988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16.623cm" text:min-label-width="0.635cm" fo:text-align="start" text:list-level-position-and-space-mode="label-alignment">
          <style:list-level-label-alignment text:label-followed-by="listtab" fo:margin-left="17.258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7.893cm" text:min-label-width="0.635cm" fo:text-align="start" text:list-level-position-and-space-mode="label-alignment">
          <style:list-level-label-alignment text:label-followed-by="listtab" fo:margin-left="18.528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9.163cm" text:min-label-width="0.635cm" fo:text-align="start" text:list-level-position-and-space-mode="label-alignment">
          <style:list-level-label-alignment text:label-followed-by="listtab" fo:margin-left="19.798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Wingdings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" text:style-name="List26Level0" text:level="1">
        <style:list-level-properties text:space-before="2.499cm" text:min-label-width="0.635cm" fo:text-align="start" text:list-level-position-and-space-mode="label-alignment">
          <style:list-level-label-alignment text:label-followed-by="listtab" fo:margin-left="3.134cm" fo:text-indent="-0.635cm"/>
        </style:list-level-properties>
        <style:text-properties style:font-name="Wingdings"/>
      </text:list-level-style-bullet>
      <text:list-level-style-bullet text:bullet-char="o" text:style-name="List26Level1" text:level="2">
        <style:list-level-properties text:space-before="3.769cm" text:min-label-width="0.635cm" fo:text-align="start" text:list-level-position-and-space-mode="label-alignment">
          <style:list-level-label-alignment text:label-followed-by="listtab" fo:margin-left="4.40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5.039cm" text:min-label-width="0.635cm" fo:text-align="start" text:list-level-position-and-space-mode="label-alignment">
          <style:list-level-label-alignment text:label-followed-by="listtab" fo:margin-left="5.674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6.309cm" text:min-label-width="0.635cm" fo:text-align="start" text:list-level-position-and-space-mode="label-alignment">
          <style:list-level-label-alignment text:label-followed-by="listtab" fo:margin-left="6.944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7.579cm" text:min-label-width="0.635cm" fo:text-align="start" text:list-level-position-and-space-mode="label-alignment">
          <style:list-level-label-alignment text:label-followed-by="listtab" fo:margin-left="8.21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849cm" text:min-label-width="0.635cm" fo:text-align="start" text:list-level-position-and-space-mode="label-alignment">
          <style:list-level-label-alignment text:label-followed-by="listtab" fo:margin-left="9.484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10.119cm" text:min-label-width="0.635cm" fo:text-align="start" text:list-level-position-and-space-mode="label-alignment">
          <style:list-level-label-alignment text:label-followed-by="listtab" fo:margin-left="10.754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1.389cm" text:min-label-width="0.635cm" fo:text-align="start" text:list-level-position-and-space-mode="label-alignment">
          <style:list-level-label-alignment text:label-followed-by="listtab" fo:margin-left="12.02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659cm" text:min-label-width="0.635cm" fo:text-align="start" text:list-level-position-and-space-mode="label-alignment">
          <style:list-level-label-alignment text:label-followed-by="listtab" fo:margin-left="13.294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27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27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27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Wingdings"/>
    </style:style>
    <style:style style:name="List29Level1" style:family="text">
      <style:text-properties style:font-name="Symbol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/>
    </style:style>
    <style:style style:name="List29Level8" style:family="text">
      <style:text-properties style:font-name="Wingdings"/>
    </style:style>
    <text:list-style style:name="LS29">
      <text:list-level-style-bullet text:bullet-char="" text:style-name="List29Level0" text:level="1">
        <style:list-level-properties text:space-before="9.003cm" text:min-label-width="0.635cm" fo:text-align="start" text:list-level-position-and-space-mode="label-alignment">
          <style:list-level-label-alignment text:label-followed-by="listtab" fo:margin-left="9.638cm" fo:text-indent="-0.635cm"/>
        </style:list-level-properties>
        <style:text-properties style:font-name="Wingdings"/>
      </text:list-level-style-bullet>
      <text:list-level-style-bullet text:bullet-char="" text:style-name="List29Level1" text:level="2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" text:style-name="List29Level2" text:level="3">
        <style:list-level-properties text:space-before="11.543cm" text:min-label-width="0.635cm" fo:text-align="start" text:list-level-position-and-space-mode="label-alignment">
          <style:list-level-label-alignment text:label-followed-by="listtab" fo:margin-left="12.178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12.813cm" text:min-label-width="0.635cm" fo:text-align="start" text:list-level-position-and-space-mode="label-alignment">
          <style:list-level-label-alignment text:label-followed-by="listtab" fo:margin-left="13.44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14.083cm" text:min-label-width="0.635cm" fo:text-align="start" text:list-level-position-and-space-mode="label-alignment">
          <style:list-level-label-alignment text:label-followed-by="listtab" fo:margin-left="14.718cm" fo:text-indent="-0.635cm"/>
        </style:list-level-properties>
        <style:text-properties style:font-name="Courier New"/>
      </text:list-level-style-bullet>
      <text:list-level-style-bullet text:bullet-char="" text:style-name="List29Level5" text:level="6">
        <style:list-level-properties text:space-before="15.353cm" text:min-label-width="0.635cm" fo:text-align="start" text:list-level-position-and-space-mode="label-alignment">
          <style:list-level-label-alignment text:label-followed-by="listtab" fo:margin-left="15.988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16.623cm" text:min-label-width="0.635cm" fo:text-align="start" text:list-level-position-and-space-mode="label-alignment">
          <style:list-level-label-alignment text:label-followed-by="listtab" fo:margin-left="17.258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7.893cm" text:min-label-width="0.635cm" fo:text-align="start" text:list-level-position-and-space-mode="label-alignment">
          <style:list-level-label-alignment text:label-followed-by="listtab" fo:margin-left="18.528cm" fo:text-indent="-0.635cm"/>
        </style:list-level-properties>
        <style:text-properties style:font-name="Courier New"/>
      </text:list-level-style-bullet>
      <text:list-level-style-bullet text:bullet-char="" text:style-name="List29Level8" text:level="9">
        <style:list-level-properties text:space-before="19.163cm" text:min-label-width="0.635cm" fo:text-align="start" text:list-level-position-and-space-mode="label-alignment">
          <style:list-level-label-alignment text:label-followed-by="listtab" fo:margin-left="19.798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Symbol" fo:font-size="10pt" style:font-size-asian="10pt"/>
    </style:style>
    <style:style style:name="List30Level3" style:family="text">
      <style:text-properties style:font-name="Symbol" fo:font-size="10pt" style:font-size-asian="10pt"/>
    </style:style>
    <style:style style:name="List30Level4" style:family="text">
      <style:text-properties style:font-name="Symbol" fo:font-size="10pt" style:font-size-asian="10pt"/>
    </style:style>
    <style:style style:name="List30Level5" style:family="text">
      <style:text-properties style:font-name="Symbol" fo:font-size="10pt" style:font-size-asian="10pt"/>
    </style:style>
    <style:style style:name="List30Level6" style:family="text">
      <style:text-properties style:font-name="Symbol" fo:font-size="10pt" style:font-size-asian="10pt"/>
    </style:style>
    <style:style style:name="List30Level7" style:family="text">
      <style:text-properties style:font-name="Symbol" fo:font-size="10pt" style:font-size-asian="10pt"/>
    </style:style>
    <style:style style:name="List30Level8" style:family="text">
      <style:text-properties style:font-name="Symbol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Symbol" fo:font-size="10pt" style:font-size-asian="10pt"/>
    </style:style>
    <style:style style:name="List32Level3" style:family="text">
      <style:text-properties style:font-name="Symbol" fo:font-size="10pt" style:font-size-asian="10pt"/>
    </style:style>
    <style:style style:name="List32Level4" style:family="text">
      <style:text-properties style:font-name="Symbol" fo:font-size="10pt" style:font-size-asian="10pt"/>
    </style:style>
    <style:style style:name="List32Level5" style:family="text">
      <style:text-properties style:font-name="Symbol" fo:font-size="10pt" style:font-size-asian="10pt"/>
    </style:style>
    <style:style style:name="List32Level6" style:family="text">
      <style:text-properties style:font-name="Symbol" fo:font-size="10pt" style:font-size-asian="10pt"/>
    </style:style>
    <style:style style:name="List32Level7" style:family="text">
      <style:text-properties style:font-name="Symbol" fo:font-size="10pt" style:font-size-asian="10pt"/>
    </style:style>
    <style:style style:name="List32Level8" style:family="text">
      <style:text-properties style:font-name="Symbol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3Level0" style:family="text">
      <style:text-properties style:font-name="Arial" style:font-name-asian="Times New Roman" style:font-name-complex="Aria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-" text:style-name="List3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3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Symbol"/>
    </style:style>
    <style:style style:name="List34Level2" style:family="text">
      <style:text-properties style:font-name="Symbol"/>
    </style:style>
    <style:style style:name="List34Level3" style:family="text">
      <style:text-properties style:font-name="Symbol"/>
    </style:style>
    <style:style style:name="List34Level4" style:family="text">
      <style:text-properties style:font-name="Symbol"/>
    </style:style>
    <style:style style:name="List34Level5" style:family="text">
      <style:text-properties style:font-name="Symbol"/>
    </style:style>
    <style:style style:name="List34Level6" style:family="text">
      <style:text-properties style:font-name="Symbol"/>
    </style:style>
    <style:style style:name="List34Level7" style:family="text">
      <style:text-properties style:font-name="Symbol"/>
    </style:style>
    <style:style style:name="List34Level8" style:family="text">
      <style:text-properties style:font-name="Symbol"/>
    </style:style>
    <text:list-style style:name="LS34">
      <text:list-level-style-bullet text:bullet-char="" text:style-name="List34Level0" text:level="1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1" text:level="2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2" text:level="3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3" text:level="4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4" text:level="5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5" text:level="6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6" text:level="7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7" text:level="8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4Level8" text:level="9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Symbol"/>
    </style:style>
    <style:style style:name="List35Level2" style:family="text">
      <style:text-properties style:font-name="Symbol"/>
    </style:style>
    <style:style style:name="List35Level3" style:family="text">
      <style:text-properties style:font-name="Symbol"/>
    </style:style>
    <style:style style:name="List35Level4" style:family="text">
      <style:text-properties style:font-name="Symbol"/>
    </style:style>
    <style:style style:name="List35Level5" style:family="text">
      <style:text-properties style:font-name="Symbol"/>
    </style:style>
    <style:style style:name="List35Level6" style:family="text">
      <style:text-properties style:font-name="Symbol"/>
    </style:style>
    <style:style style:name="List35Level7" style:family="text">
      <style:text-properties style:font-name="Symbol"/>
    </style:style>
    <style:style style:name="List35Level8" style:family="text">
      <style:text-properties style:font-name="Symbol"/>
    </style:style>
    <text:list-style style:name="LS35">
      <text:list-level-style-bullet text:bullet-char="" text:style-name="List35Level0" text:level="1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1" text:level="2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2" text:level="3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3" text:level="4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4" text:level="5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5" text:level="6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6" text:level="7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7" text:level="8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  <text:list-level-style-bullet text:bullet-char="" text:style-name="List35Level8" text:level="9">
        <style:list-level-properties text:space-before="2.364cm" text:min-label-width="0.635cm" fo:text-align="start" text:list-level-position-and-space-mode="label-alignment">
          <style:list-level-label-alignment text:label-followed-by="listtab" fo:margin-left="2.999cm" fo:text-indent="-0.635cm"/>
        </style:list-level-properties>
        <style:text-properties style:font-name="Symbol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Arial" style:font-name-asian="Arial" style:font-name-complex="Aria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i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5.061cm" svg:height="0.96cm" draw:style-name="FR1" text:anchor-type="page" draw:z-index="2"><draw:text-box fo:min-height="0.96cm"><text:p text:style-name="P2"><text:span text:style-name="T2_1">OFFICIAL<text:s/>-<text:s/>FOR<text:s/>PUBLIC<text:s/>RELEASE</text:span></text:p></draw:text-box><svg:desc>OFFICIAL - FOR PUBLIC RELEASE</svg:desc></draw:frame></text:p>
      </style:header>
      <style:footer>
        <text:p text:style-name="P3"><draw:frame svg:x="0cm" svg:y="0cm" svg:width="5.061cm" svg:height="0.96cm" draw:style-name="FR2" text:anchor-type="page" draw:z-index="6"><draw:text-box fo:min-height="0.96cm"><text:p text:style-name="P4"><text:span text:style-name="T4_1">OFFICIAL<text:s/>-<text:s/>FOR<text:s/>PUBLIC<text:s/>RELEASE</text:span></text:p></draw:text-box><svg:desc>OFFICIAL - FOR PUBLIC RELEAS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Security and Stabilisation Programme PCR</dc:title>
    <meta:initial-creator/>
    <meta:creation-date>2026-06-29T10:53:00</meta:creation-date>
    <dc:creator/>
    <dc:date>2026-06-29T10:53:00</dc:date>
    <meta:editing-cycles>1</meta:editing-cycles>
    <meta:document-statistic meta:page-count="13" meta:paragraph-count="76" meta:row-count="270" meta:word-count="5704" meta:character-count="38145" meta:non-whitespace-character-count="32517"/>
    <meta:user-defined meta:name="Business Document Type">Project completion review</meta:user-defined>
    <meta:user-defined meta:name="ClassificationContentMarkingFooterFontProps">#000000,10,Aptos</meta:user-defined>
    <meta:user-defined meta:name="ClassificationContentMarkingFooterShapeIds">7df8db6a,2b1b99a4,18b4fdcc</meta:user-defined>
    <meta:user-defined meta:name="ClassificationContentMarkingFooterText">OFFICIAL - FOR PUBLIC RELEASE</meta:user-defined>
    <meta:user-defined meta:name="ClassificationContentMarkingHeaderFontProps">#000000,10,Aptos</meta:user-defined>
    <meta:user-defined meta:name="ClassificationContentMarkingHeaderShapeIds">34d043d3,1fbadc61,7ef528e7</meta:user-defined>
    <meta:user-defined meta:name="ClassificationContentMarkingHeaderText">OFFICIAL - FOR PUBLIC RELEASE</meta:user-defined>
    <meta:user-defined meta:name="ContentTypeId">0x010100A9E804AD2130B047BEB1B1355903FA59080042D0EB6E0AFFAA43942F6CC5E8E5DB42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