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  <manifest:file-entry manifest:media-type="image/png" manifest:full-path="Pictures/image3.png"/>
  <manifest:file-entry manifest:media-type="image/png" manifest:full-path="Pictures/image4.png"/>
  <manifest:file-entry manifest:media-type="image/png" manifest:full-path="Pictures/image5.png"/>
  <manifest:file-entry manifest:media-type="image/png" manifest:full-path="Pictures/image6.png"/>
  <manifest:file-entry manifest:media-type="image/png" manifest:full-path="Pictures/image7.png"/>
  <manifest:file-entry manifest:media-type="image/png" manifest:full-path="Pictures/image8.png"/>
  <manifest:file-entry manifest:media-type="image/png" manifest:full-path="Pictures/image9.png"/>
  <manifest:file-entry manifest:media-type="image/png" manifest:full-path="Pictures/image10.png"/>
  <manifest:file-entry manifest:media-type="image/png" manifest:full-path="Pictures/image11.png"/>
  <manifest:file-entry manifest:media-type="image/png" manifest:full-path="Pictures/image12.png"/>
  <manifest:file-entry manifest:media-type="image/png" manifest:full-path="Pictures/image13.png"/>
  <manifest:file-entry manifest:media-type="image/png" manifest:full-path="Pictures/image14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Aptos" svg:font-family="Aptos" style:font-family-generic="roman"/>
    <style:font-face style:name="Yu Mincho" svg:font-family="Yu Mincho" style:font-family-generic="roman"/>
    <style:font-face style:name="Aptos Narrow" svg:font-family="Aptos Narrow" style:font-pitch="variable" style:font-family-generic="swiss"/>
    <style:font-face style:name="Arial Narrow" svg:font-family="Arial Narrow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 fo:line-height="115%"/>
    </style:style>
    <style:style style:name="T1_1" style:family="text">
      <style:text-properties fo:font-style="normal" style:font-style-asian="normal" style:font-name-complex="Arial"/>
    </style:style>
    <style:style style:name="P2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Table1" style:family="table">
      <style:table-properties table:align="left" style:width="15.903cm" fo:margin-left="-0.005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border-left="#000000 0.018cm solid" fo:border-right="#000000 0.018cm solid" fo:wrap-option="wrap"/>
    </style:style>
    <style:style style:name="P3" style:family="paragraph" style:parent-style-name="Normal">
      <style:paragraph-properties fo:line-height="115%" fo:margin-bottom="0cm"/>
    </style:style>
    <style:style style:name="T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border-left="#000000 0.018cm solid" fo:border-right="#000000 0.009cm dotted" fo:wrap-option="wrap"/>
    </style:style>
    <style:style style:name="P4" style:family="paragraph" style:parent-style-name="Normal">
      <style:paragraph-properties fo:line-height="115%" fo:margin-bottom="0cm"/>
    </style:style>
    <style:style style:name="T4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border-left="#000000 0.009cm dotted" fo:border-right="#000000 0.018cm solid" fo:wrap-option="wrap"/>
    </style:style>
    <style:style style:name="P5" style:family="paragraph" style:parent-style-name="Normal">
      <style:paragraph-properties fo:line-height="115%" fo:margin-bottom="0cm"/>
    </style:style>
    <style:style style:name="T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border-left="#000000 0.018cm solid" fo:border-right="#000000 0.009cm dotted" fo:wrap-option="wrap"/>
    </style:style>
    <style:style style:name="P6" style:family="paragraph" style:parent-style-name="Normal">
      <style:paragraph-properties fo:line-height="115%" fo:margin-bottom="0cm"/>
    </style:style>
    <style:style style:name="T6_1" style:family="text">
      <style:text-properties style:font-name="Arial" fo:font-size="10pt" style:font-name-asian="Times New Roman" style:font-size-asian="10pt" style:font-name-complex="Arial" style:font-size-complex="11pt" fo:language="fr" fo:language-asian="en" fo:language-complex="ar" fo:country="FR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Arial" style:font-size-complex="11pt" fo:language="fr" fo:language-asian="en" fo:language-complex="ar" fo:country="FR" fo:country-asian="GB" fo:country-complex="SA"/>
    </style:style>
    <style:style style:name="T6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/>
    </style:style>
    <style:style style:name="Cell5" style:family="table-cell">
      <style:table-cell-properties style:vertical-align="top" fo:border-top="#000000 0.009cm dotted" fo:border-bottom="#000000 0.018cm solid" fo:border-left="#000000 0.009cm dotted" fo:border-right="#000000 0.009cm dotted" fo:wrap-option="wrap"/>
    </style:style>
    <style:style style:name="P7" style:family="paragraph" style:parent-style-name="Normal">
      <style:paragraph-properties fo:line-height="115%" fo:margin-bottom="0cm"/>
    </style:style>
    <style:style style:name="T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border-left="#000000 0.009cm dotted" fo:border-right="#000000 0.018cm solid" fo:wrap-option="wrap"/>
    </style:style>
    <style:style style:name="P8" style:family="paragraph" style:parent-style-name="Normal">
      <style:paragraph-properties fo:line-height="115%" fo:margin-bottom="0cm"/>
    </style:style>
    <style:style style:name="T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10" style:family="paragraph" style:parent-style-name="Normal">
      <style:paragraph-properties fo:line-height="115%"/>
    </style:style>
    <style:style style:name="T10_1" style:family="text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6.046cm" fo:margin-left="-0.005cm"/>
    </style:style>
    <style:style style:name="Column4" style:family="table-column">
      <style:table-column-properties style:column-width="3.842cm"/>
    </style:style>
    <style:style style:name="Column5" style:family="table-column">
      <style:table-column-properties style:column-width="1.871cm"/>
    </style:style>
    <style:style style:name="Column6" style:family="table-column">
      <style:table-column-properties style:column-width="2.75cm"/>
    </style:style>
    <style:style style:name="Column7" style:family="table-column">
      <style:table-column-properties style:column-width="2.528cm"/>
    </style:style>
    <style:style style:name="Column8" style:family="table-column">
      <style:table-column-properties style:column-width="2.528cm"/>
    </style:style>
    <style:style style:name="Column9" style:family="table-column">
      <style:table-column-properties style:column-width="2.528cm"/>
    </style:style>
    <style:style style:name="Row4" style:family="table-row">
      <style:table-row-properties style:min-row-height="0.575cm"/>
    </style:style>
    <style:style style:name="Cell7" style:family="table-cell">
      <style:table-cell-properties fo:background-color="#b4c6e7" style:vertical-align="top" fo:border-top="#000000 0.018cm solid" fo:border-bottom="#000000 0.018cm solid" fo:border-left="#000000 0.018cm solid" fo:border-right="#000000 0.018cm solid" fo:wrap-option="wrap"/>
    </style:style>
    <style:style style:name="P11" style:family="paragraph" style:parent-style-name="Normal">
      <style:paragraph-properties fo:line-height="115%" fo:margin-bottom="0cm"/>
    </style:style>
    <style:style style:name="T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" style:family="paragraph" style:parent-style-name="Normal">
      <style:paragraph-properties fo:line-height="115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Normal">
      <style:paragraph-properties fo:line-height="115%" fo:margin-bottom="0cm"/>
    </style:style>
    <style:style style:name="T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Normal">
      <style:paragraph-properties fo:line-height="115%" fo:margin-bottom="0cm"/>
    </style:style>
    <style:style style:name="T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Normal">
      <style:paragraph-properties fo:line-height="115%" fo:margin-bottom="0cm"/>
    </style:style>
    <style:style style:name="T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Normal">
      <style:paragraph-properties fo:line-height="115%" fo:margin-bottom="0cm"/>
    </style:style>
    <style:style style:name="T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" style:family="table-row">
      <style:table-row-properties style:min-row-height="0.575cm"/>
    </style:style>
    <style:style style:name="Cell13" style:family="table-cell">
      <style:table-cell-properties fo:background-color="#b4c6e7"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Normal">
      <style:paragraph-properties fo:line-height="115%" fo:margin-bottom="0cm"/>
    </style:style>
    <style:style style:name="T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>
      <style:paragraph-properties fo:text-align="center" fo:line-height="115%" fo:margin-bottom="0cm"/>
    </style:style>
    <style:style style:name="T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>
      <style:paragraph-properties fo:line-height="115%" fo:margin-bottom="0cm"/>
    </style:style>
    <style:style style:name="T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75cm"/>
    </style:style>
    <style:style style:name="Cell19" style:family="table-cell">
      <style:table-cell-properties fo:background-color="#b4c6e7"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Normal">
      <style:paragraph-properties fo:line-height="115%" fo:margin-bottom="0cm"/>
    </style:style>
    <style:style style:name="T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Normal">
      <style:paragraph-properties fo:text-align="center" fo:line-height="115%" fo:margin-bottom="0cm"/>
    </style:style>
    <style:style style:name="T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>
      <style:paragraph-properties fo:line-height="115%" fo:margin-bottom="0cm"/>
    </style:style>
    <style:style style:name="T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9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0" style:family="table-column">
      <style:table-column-properties style:column-width="7.001cm"/>
    </style:style>
    <style:style style:name="Column11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25" style:family="table-cell">
      <style:table-cell-properties fo:background-color="#b4c6e7" style:vertical-align="top" fo:wrap-option="wrap"/>
    </style:style>
    <style:style style:name="P30" style:family="paragraph" style:parent-style-name="Normal">
      <style:paragraph-properties fo:line-height="115%" fo:margin-bottom="0cm"/>
    </style:style>
    <style:style style:name="T30_1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wrap-option="wrap"/>
    </style:style>
    <style:style style:name="P31" style:family="paragraph" style:parent-style-name="Normal">
      <style:paragraph-properties fo:line-height="115%" fo:margin-bottom="0cm"/>
    </style:style>
    <style:style style:name="T31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31_2" style:family="text"/>
    <style:style style:name="T31_3" style:family="text" style:parent-style-name="Internet_20_link">
      <style:text-properties fo:color="#0563c1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27" style:family="table-cell">
      <style:table-cell-properties fo:background-color="#b4c6e7" style:vertical-align="top" fo:wrap-option="wrap"/>
    </style:style>
    <style:style style:name="P32" style:family="paragraph" style:parent-style-name="Normal">
      <style:paragraph-properties fo:line-height="115%" fo:margin-bottom="0cm"/>
    </style:style>
    <style:style style:name="T32_1" style:family="text">
      <style:text-properties fo:color="#000000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wrap-option="wrap"/>
    </style:style>
    <style:style style:name="P33" style:family="paragraph" style:parent-style-name="Normal">
      <style:paragraph-properties fo:line-height="115%" fo:margin-bottom="0cm"/>
    </style:style>
    <style:style style:name="T33_1" style:family="text">
      <style:text-properties style:font-name="Arial" fo:font-size="10pt" style:font-name-asian="游明朝" style:font-size-asian="10pt" style:font-name-complex="Arial" style:font-size-complex="10pt" fo:language="en" fo:language-asian="en" fo:language-complex="ar" fo:country="GB" fo:country-asian="GB" fo:country-complex="SA"/>
    </style:style>
    <style:style style:name="T33_2" style:family="text"/>
    <style:style style:name="T33_3" style:family="text" style:parent-style-name="Internet_20_link">
      <style:text-properties fo:color="#0563c1" style:font-name="Arial" fo:font-size="10pt" style:font-name-asian="Aptos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34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5" style:family="paragraph" style:parent-style-name="Normal">
      <style:paragraph-properties fo:line-height="115%"/>
    </style:style>
    <style:style style:name="T35_1" style:family="text">
      <style:text-properties fo:font-size="14pt" style:font-size-asian="14pt" style:font-name-complex="Arial" fo:font-weight="bold" style:font-weight-asian="bold"/>
    </style:style>
    <style:style style:name="P36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37" style:family="paragraph" style:parent-style-name="Normal">
      <style:paragraph-properties fo:line-height="115%"/>
    </style:style>
    <style:style style:name="T37_1" style:family="text">
      <style:text-properties fo:font-size="11pt" style:font-size-asian="11pt" style:font-name-complex="Arial" style:font-size-complex="11pt" fo:font-weight="bold" style:font-weight-asian="bold"/>
    </style:style>
    <style:style style:name="P38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39" style:family="paragraph" style:parent-style-name="Normal">
      <style:paragraph-properties fo:text-align="justify" fo:line-height="115%" fo:margin-top="0.071cm"/>
    </style:style>
    <style:style style:name="T39_1" style:family="text">
      <style:text-properties fo:font-size="10pt" style:font-size-asian="10pt" style:font-name-complex="Arial" style:font-size-complex="10pt"/>
    </style:style>
    <style:style style:name="T39_2" style:family="text">
      <style:text-properties fo:font-size="10pt" style:font-size-asian="10pt" style:font-name-complex="Arial" style:font-size-complex="10pt"/>
    </style:style>
    <style:style style:name="T39_3" style:family="text">
      <style:text-properties fo:font-size="10pt" style:font-size-asian="10pt" style:font-name-complex="Arial" style:font-size-complex="10pt"/>
    </style:style>
    <style:style style:name="T39_4" style:family="text">
      <style:text-properties fo:font-size="10pt" style:font-size-asian="10pt" style:font-name-complex="Arial" style:font-size-complex="10pt"/>
    </style:style>
    <style:style style:name="T39_5" style:family="text">
      <style:text-properties fo:font-size="10pt" style:font-size-asian="10pt" style:font-name-complex="Arial" style:font-size-complex="10pt"/>
    </style:style>
    <style:style style:name="T39_6" style:family="text"/>
    <style:style style:name="T39_7" style:family="text" style:parent-style-name="Internet_20_link">
      <style:text-properties fo:font-size="10pt" style:font-size-asian="10pt" style:font-name-complex="Arial" style:font-size-complex="10pt"/>
    </style:style>
    <style:style style:name="T39_8" style:family="text">
      <style:text-properties fo:font-size="10pt" style:font-size-asian="10pt" style:font-name-complex="Arial" style:font-size-complex="10pt"/>
    </style:style>
    <style:style style:name="T39_9" style:family="text">
      <style:text-properties fo:font-size="10pt" style:font-size-asian="10pt" style:font-name-complex="Arial" style:font-size-complex="10pt"/>
    </style:style>
    <style:style style:name="P40" style:family="paragraph" style:parent-style-name="Normal">
      <style:paragraph-properties fo:text-align="justify" fo:line-height="115%" fo:margin-top="0.071cm"/>
      <style:text-properties fo:font-size="10pt" style:font-size-asian="10pt" style:font-name-complex="Arial" style:font-size-complex="10pt"/>
    </style:style>
    <style:style style:name="P41" style:family="paragraph" style:parent-style-name="Normal">
      <style:paragraph-properties fo:text-align="justify" fo:line-height="115%" fo:margin-top="0.071cm"/>
    </style:style>
    <style:style style:name="T41_1" style:family="text">
      <style:text-properties fo:font-size="10pt" style:font-size-asian="10pt" style:font-name-complex="Arial" style:font-size-complex="10pt"/>
    </style:style>
    <style:style style:name="T41_2" style:family="text">
      <style:text-properties fo:font-size="10pt" style:font-size-asian="10pt" style:font-name-complex="Arial" style:font-size-complex="10pt"/>
    </style:style>
    <style:style style:name="T41_3" style:family="text">
      <style:text-properties fo:font-size="10pt" style:font-size-asian="10pt" style:font-name-complex="Arial" style:font-size-complex="10pt"/>
    </style:style>
    <style:style style:name="P42" style:family="paragraph" style:parent-style-name="Normal">
      <style:paragraph-properties fo:text-align="justify" fo:line-height="115%" fo:margin-top="0.071cm"/>
      <style:text-properties fo:font-size="10pt" style:font-size-asian="10pt" style:font-name-complex="Arial" style:font-size-complex="10pt"/>
    </style:style>
    <style:style style:name="P43" style:family="paragraph" style:parent-style-name="Normal">
      <style:paragraph-properties fo:text-align="justify" fo:line-height="115%" fo:margin-top="0.071cm"/>
    </style:style>
    <style:style style:name="T43_1" style:family="text">
      <style:text-properties fo:font-size="10pt" style:font-size-asian="10pt" style:font-name-complex="Arial" style:font-size-complex="10pt"/>
    </style:style>
    <style:style style:name="T43_2" style:family="text">
      <style:text-properties fo:font-size="10pt" style:font-size-asian="10pt" style:font-name-complex="Arial" style:font-size-complex="10pt"/>
    </style:style>
    <style:style style:name="T43_3" style:family="text">
      <style:text-properties fo:font-size="10pt" style:font-size-asian="10pt" style:font-name-complex="Arial" style:font-size-complex="10pt"/>
    </style:style>
    <style:style style:name="T43_4" style:family="text">
      <style:text-properties fo:font-size="10pt" style:font-size-asian="10pt" style:font-name-complex="Arial" style:font-size-complex="10pt"/>
    </style:style>
    <style:style style:name="T43_5" style:family="text">
      <style:text-properties fo:font-size="10pt" style:font-size-asian="10pt" style:font-name-complex="Arial" style:font-size-complex="10pt"/>
    </style:style>
    <style:style style:name="T43_6" style:family="text">
      <style:text-properties fo:font-size="10pt" style:font-size-asian="10pt" style:font-name-complex="Arial" style:font-size-complex="10pt"/>
    </style:style>
    <style:style style:name="T43_7" style:family="text">
      <style:text-properties fo:font-size="10pt" style:font-size-asian="10pt" style:font-name-complex="Arial" style:font-size-complex="10pt"/>
    </style:style>
    <style:style style:name="T43_8" style:family="text">
      <style:text-properties fo:font-size="10pt" style:font-size-asian="10pt" style:font-name-complex="Arial" style:font-size-complex="10pt"/>
    </style:style>
    <style:style style:name="T43_9" style:family="text">
      <style:text-properties fo:font-size="10pt" style:font-size-asian="10pt" style:font-name-complex="Arial" style:font-size-complex="10pt"/>
    </style:style>
    <style:style style:name="T43_10" style:family="text">
      <style:text-properties fo:font-size="10pt" style:font-size-asian="10pt" style:font-name-complex="Arial" style:font-size-complex="10pt"/>
    </style:style>
    <style:style style:name="T43_11" style:family="text">
      <style:text-properties fo:font-size="10pt" style:font-size-asian="10pt" style:font-name-complex="Arial" style:font-size-complex="10pt"/>
    </style:style>
    <style:style style:name="T43_12" style:family="text">
      <style:text-properties fo:font-size="10pt" style:font-size-asian="10pt" style:font-name-complex="Arial" style:font-size-complex="10pt"/>
    </style:style>
    <style:style style:name="T43_13" style:family="text">
      <style:text-properties fo:font-size="10pt" style:font-size-asian="10pt" style:font-name-complex="Arial" style:font-size-complex="10pt"/>
    </style:style>
    <style:style style:name="T43_14" style:family="text">
      <style:text-properties fo:font-size="10pt" style:font-size-asian="10pt" style:font-name-complex="Arial" style:font-size-complex="10pt"/>
    </style:style>
    <style:style style:name="T43_15" style:family="text" style:parent-style-name="Normal">
      <style:text-properties fo:font-size="10pt" style:font-size-asian="10pt" style:font-name-complex="Arial" style:font-size-complex="10pt"/>
    </style:style>
    <style:style style:name="P44" style:family="paragraph" style:parent-style-name="Footnote_20_text"/>
    <style:style style:name="T44_1" style:family="text"/>
    <style:style style:name="T44_2" style:family="text">
      <style:text-properties fo:font-size="8pt" style:font-size-asian="8pt" style:font-size-complex="8pt"/>
    </style:style>
    <style:style style:name="T44_3" style:family="text"/>
    <style:style style:name="T44_4" style:family="text" style:parent-style-name="Internet_20_link">
      <style:text-properties fo:font-size="8pt" style:font-size-asian="8pt" style:font-size-complex="8pt"/>
    </style:style>
    <style:style style:name="T44_5" style:family="text">
      <style:text-properties fo:font-size="8pt" style:font-size-asian="8pt" style:font-size-complex="8pt"/>
    </style:style>
    <style:style style:name="T44_6" style:family="text">
      <style:text-properties fo:font-size="10pt" style:font-size-asian="10pt" style:font-name-complex="Arial" style:font-size-complex="10pt"/>
    </style:style>
    <style:style style:name="T44_7" style:family="text">
      <style:text-properties fo:font-size="10pt" style:font-size-asian="10pt" style:font-name-complex="Arial" style:font-size-complex="10pt"/>
    </style:style>
    <style:style style:name="T44_8" style:family="text">
      <style:text-properties fo:font-size="10pt" style:font-size-asian="10pt" style:font-name-complex="Arial" style:font-size-complex="10pt"/>
    </style:style>
    <style:style style:name="T44_9" style:family="text">
      <style:text-properties fo:font-size="10pt" style:font-size-asian="10pt" style:font-name-complex="Arial" style:font-size-complex="10pt"/>
    </style:style>
    <style:style style:name="T44_10" style:family="text">
      <style:text-properties fo:font-size="10pt" style:font-size-asian="10pt" style:font-name-complex="Arial" style:font-size-complex="10pt"/>
    </style:style>
    <style:style style:name="T44_11" style:family="text">
      <style:text-properties fo:font-size="10pt" style:font-size-asian="10pt" style:font-name-complex="Arial" style:font-size-complex="10pt"/>
    </style:style>
    <style:style style:name="T44_12" style:family="text">
      <style:text-properties fo:font-size="10pt" style:font-size-asian="10pt" style:font-name-complex="Arial" style:font-size-complex="10pt"/>
    </style:style>
    <style:style style:name="T44_13" style:family="text">
      <style:text-properties fo:font-size="10pt" style:font-size-asian="10pt" style:font-name-complex="Arial" style:font-size-complex="10pt"/>
    </style:style>
    <style:style style:name="T44_14" style:family="text">
      <style:text-properties fo:font-size="10pt" style:font-size-asian="10pt" style:font-name-complex="Arial" style:font-size-complex="10pt"/>
    </style:style>
    <style:style style:name="T44_15" style:family="text">
      <style:text-properties fo:font-size="10pt" style:font-size-asian="10pt" style:font-name-complex="Arial" style:font-size-complex="10pt"/>
    </style:style>
    <style:style style:name="T44_16" style:family="text">
      <style:text-properties fo:font-size="10pt" style:font-size-asian="10pt" style:font-name-complex="Arial" style:font-size-complex="10pt"/>
    </style:style>
    <style:style style:name="T44_17" style:family="text">
      <style:text-properties fo:font-size="10pt" style:font-size-asian="10pt" style:font-name-complex="Arial" style:font-size-complex="10pt"/>
    </style:style>
    <style:style style:name="T44_18" style:family="text">
      <style:text-properties fo:font-size="10pt" style:font-size-asian="10pt" style:font-name-complex="Arial" style:font-size-complex="10pt"/>
    </style:style>
    <style:style style:name="T44_19" style:family="text">
      <style:text-properties fo:font-size="10pt" style:font-size-asian="10pt" style:font-name-complex="Arial" style:font-size-complex="10pt"/>
    </style:style>
    <style:style style:name="T44_20" style:family="text">
      <style:text-properties fo:font-size="10pt" style:font-size-asian="10pt" style:font-name-complex="Arial" style:font-size-complex="10pt"/>
    </style:style>
    <style:style style:name="T44_21" style:family="text">
      <style:text-properties fo:font-size="10pt" style:font-size-asian="10pt" style:font-name-complex="Arial" style:font-size-complex="10pt"/>
    </style:style>
    <style:style style:name="T44_22" style:family="text">
      <style:text-properties fo:font-size="10pt" style:font-size-asian="10pt" style:font-name-complex="Arial" style:font-size-complex="10pt"/>
    </style:style>
    <style:style style:name="T44_23" style:family="text">
      <style:text-properties fo:font-size="10pt" style:font-size-asian="10pt" style:font-name-complex="Arial" style:font-size-complex="10pt"/>
    </style:style>
    <style:style style:name="T44_24" style:family="text">
      <style:text-properties fo:font-size="10pt" style:font-size-asian="10pt" style:font-name-complex="Arial" style:font-size-complex="10pt"/>
    </style:style>
    <style:style style:name="T44_25" style:family="text">
      <style:text-properties fo:font-size="10pt" style:font-size-asian="10pt" style:font-name-complex="Arial" style:font-size-complex="10pt"/>
    </style:style>
    <style:style style:name="P45" style:family="paragraph" style:parent-style-name="Normal">
      <style:paragraph-properties fo:text-align="justify" fo:line-height="115%" fo:margin-top="0.071cm"/>
      <style:text-properties fo:font-size="10pt" style:font-size-asian="10pt" style:font-name-complex="Arial" style:font-size-complex="10pt"/>
    </style:style>
    <style:style style:name="P46" style:family="paragraph" style:parent-style-name="Normal">
      <style:paragraph-properties fo:line-height="115%" fo:margin-top="0.071cm" fo:margin-bottom="0.071cm"/>
      <style:text-properties fo:font-size="10pt" style:font-size-asian="10pt" style:font-name-complex="Arial" style:font-size-complex="10pt"/>
    </style:style>
    <style:style style:name="P47" style:family="paragraph" style:parent-style-name="Normal">
      <style:paragraph-properties fo:line-height="115%"/>
    </style:style>
    <style:style style:name="T4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49" style:family="paragraph" style:parent-style-name="Normal">
      <style:paragraph-properties fo:text-align="justify" fo:line-height="115%"/>
    </style:style>
    <style:style style:name="T49_1" style:family="text">
      <style:text-properties fo:font-size="10pt" style:font-size-asian="10pt" style:font-name-complex="Arial" style:font-size-complex="10pt"/>
    </style:style>
    <style:style style:name="T49_2" style:family="text">
      <style:text-properties fo:font-size="10pt" style:font-size-asian="10pt" style:font-name-complex="Arial" style:font-size-complex="10pt"/>
    </style:style>
    <style:style style:name="P50" style:family="paragraph" style:parent-style-name="Normal">
      <style:paragraph-properties fo:text-align="justify" fo:line-height="115%"/>
      <style:text-properties fo:color="#ed7d31" fo:font-size="10pt" style:font-size-asian="10pt" style:font-name-complex="Arial" style:font-size-complex="10pt"/>
    </style:style>
    <style:style style:name="P51" style:family="paragraph" style:parent-style-name="Normal">
      <style:paragraph-properties fo:text-align="justify" fo:line-height="115%"/>
    </style:style>
    <style:style style:name="T51_1" style:family="text">
      <style:text-properties fo:font-size="10pt" style:font-size-asian="10pt" style:font-name-complex="Arial" style:font-size-complex="10pt"/>
    </style:style>
    <style:style style:name="T51_2" style:family="text">
      <style:text-properties fo:font-size="10pt" style:font-size-asian="10pt" style:font-name-complex="Arial" style:font-size-complex="10pt"/>
    </style:style>
    <style:style style:name="T51_3" style:family="text">
      <style:text-properties fo:font-size="10pt" style:font-size-asian="10pt" style:font-name-complex="Arial" style:font-size-complex="10pt"/>
    </style:style>
    <style:style style:name="T51_4" style:family="text">
      <style:text-properties fo:font-size="10pt" style:font-size-asian="10pt" style:font-name-complex="Arial" style:font-size-complex="10pt"/>
    </style:style>
    <style:style style:name="T51_5" style:family="text">
      <style:text-properties fo:font-size="10pt" style:font-size-asian="10pt" style:font-name-complex="Arial" style:font-size-complex="10pt"/>
    </style:style>
    <style:style style:name="T51_6" style:family="text">
      <style:text-properties fo:font-size="10pt" style:font-size-asian="10pt" style:font-name-complex="Arial" style:font-size-complex="10pt"/>
    </style:style>
    <style:style style:name="T51_7" style:family="text">
      <style:text-properties fo:font-size="10pt" style:font-size-asian="10pt" style:font-name-complex="Arial" style:font-size-complex="10pt"/>
    </style:style>
    <style:style style:name="T51_8" style:family="text">
      <style:text-properties fo:font-size="10pt" style:font-size-asian="10pt" style:font-name-complex="Arial" style:font-size-complex="10pt"/>
    </style:style>
    <style:style style:name="T51_9" style:family="text">
      <style:text-properties fo:font-size="10pt" style:font-size-asian="10pt" style:font-name-complex="Arial" style:font-size-complex="10pt"/>
    </style:style>
    <style:style style:name="T51_10" style:family="text">
      <style:text-properties fo:font-size="10pt" style:font-size-asian="10pt" style:font-name-complex="Arial" style:font-size-complex="10pt"/>
    </style:style>
    <style:style style:name="T51_11" style:family="text">
      <style:text-properties fo:font-size="10pt" style:font-size-asian="10pt" style:font-name-complex="Arial" style:font-size-complex="10pt"/>
    </style:style>
    <style:style style:name="T51_12" style:family="text">
      <style:text-properties fo:font-size="10pt" style:font-size-asian="10pt" style:font-name-complex="Arial" style:font-size-complex="10pt"/>
    </style:style>
    <style:style style:name="T51_13" style:family="text">
      <style:text-properties fo:font-size="10pt" style:font-size-asian="10pt" style:font-name-complex="Arial" style:font-size-complex="10pt"/>
    </style:style>
    <style:style style:name="T51_14" style:family="text">
      <style:text-properties fo:font-size="10pt" style:font-size-asian="10pt" style:font-name-complex="Arial" style:font-size-complex="10pt"/>
    </style:style>
    <style:style style:name="T51_15" style:family="text">
      <style:text-properties fo:font-size="10pt" style:font-size-asian="10pt" style:font-name-complex="Arial" style:font-size-complex="10pt"/>
    </style:style>
    <style:style style:name="T51_16" style:family="text">
      <style:text-properties fo:font-size="10pt" style:font-size-asian="10pt" style:font-name-complex="Arial" style:font-size-complex="10pt"/>
    </style:style>
    <style:style style:name="T51_17" style:family="text" style:parent-style-name="Normal">
      <style:text-properties fo:font-size="10pt" style:font-size-asian="10pt" style:font-name-complex="Arial" style:font-size-complex="10pt"/>
    </style:style>
    <style:style style:name="P52" style:family="paragraph" style:parent-style-name="Endnote_20_text"/>
    <style:style style:name="T52_1" style:family="text"/>
    <style:style style:name="T52_2" style:family="text">
      <style:text-properties fo:font-size="8pt" style:font-size-asian="8pt" style:font-size-complex="8pt"/>
    </style:style>
    <style:style style:name="T52_3" style:family="text">
      <style:text-properties fo:font-size="8pt" style:font-size-asian="8pt" style:font-size-complex="8pt"/>
    </style:style>
    <style:style style:name="T52_4" style:family="text">
      <style:text-properties fo:font-size="8pt" style:font-size-asian="8pt" style:font-size-complex="8pt"/>
    </style:style>
    <style:style style:name="T52_5" style:family="text">
      <style:text-properties fo:font-size="8pt" style:font-size-asian="8pt" style:font-size-complex="8pt"/>
    </style:style>
    <style:style style:name="T52_6" style:family="text">
      <style:text-properties fo:font-size="8pt" style:font-size-asian="8pt" style:font-size-complex="8pt"/>
    </style:style>
    <style:style style:name="T52_7" style:family="text">
      <style:text-properties fo:font-size="8pt" style:font-size-asian="8pt" style:font-size-complex="8pt"/>
    </style:style>
    <style:style style:name="T52_8" style:family="text">
      <style:text-properties fo:font-size="10pt" style:font-size-asian="10pt" style:font-name-complex="Arial" style:font-size-complex="10pt"/>
    </style:style>
    <style:style style:name="T52_9" style:family="text">
      <style:text-properties fo:font-size="10pt" style:font-size-asian="10pt" style:font-name-complex="Arial" style:font-size-complex="10pt"/>
    </style:style>
    <style:style style:name="T52_10" style:family="text">
      <style:text-properties fo:font-size="10pt" style:font-size-asian="10pt" style:font-name-complex="Arial" style:font-size-complex="10pt"/>
    </style:style>
    <style:style style:name="T52_11" style:family="text">
      <style:text-properties fo:font-size="10pt" style:font-size-asian="10pt" style:font-name-complex="Arial" style:font-size-complex="10pt"/>
    </style:style>
    <style:style style:name="T52_12" style:family="text">
      <style:text-properties fo:font-size="10pt" style:font-size-asian="10pt" style:font-name-complex="Arial" style:font-size-complex="10pt"/>
    </style:style>
    <style:style style:name="T52_13" style:family="text">
      <style:text-properties fo:font-size="10pt" style:font-size-asian="10pt" style:font-name-complex="Arial" style:font-size-complex="10pt"/>
    </style:style>
    <style:style style:name="T52_14" style:family="text">
      <style:text-properties fo:font-size="10pt" style:font-size-asian="10pt" style:font-name-complex="Arial" style:font-size-complex="10pt"/>
    </style:style>
    <style:style style:name="T52_15" style:family="text">
      <style:text-properties fo:font-size="10pt" style:font-size-asian="10pt" style:font-name-complex="Arial" style:font-size-complex="10pt"/>
    </style:style>
    <style:style style:name="T52_16" style:family="text">
      <style:text-properties fo:font-size="10pt" style:font-size-asian="10pt" style:font-name-complex="Arial" style:font-size-complex="10pt"/>
    </style:style>
    <style:style style:name="T52_17" style:family="text">
      <style:text-properties fo:font-size="10pt" style:font-size-asian="10pt" style:font-name-complex="Arial" style:font-size-complex="10pt"/>
    </style:style>
    <style:style style:name="T52_18" style:family="text">
      <style:text-properties fo:font-size="10pt" style:font-size-asian="10pt" style:font-name-complex="Arial" style:font-size-complex="10pt"/>
    </style:style>
    <style:style style:name="T52_19" style:family="text">
      <style:text-properties fo:font-size="10pt" style:font-size-asian="10pt" style:font-name-complex="Arial" style:font-size-complex="10pt"/>
    </style:style>
    <style:style style:name="T52_20" style:family="text">
      <style:text-properties fo:font-size="10pt" style:font-size-asian="10pt" style:font-name-complex="Arial" style:font-size-complex="10pt"/>
    </style:style>
    <style:style style:name="T52_21" style:family="text">
      <style:text-properties fo:font-size="10pt" style:font-size-asian="10pt" style:font-name-complex="Arial" style:font-size-complex="10pt"/>
    </style:style>
    <style:style style:name="P5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54" style:family="paragraph" style:parent-style-name="Normal">
      <style:paragraph-properties fo:text-align="justify"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5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5" style:family="paragraph" style:parent-style-name="Normal">
      <style:paragraph-properties fo:text-align="justify" fo:line-height="115%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fo:font-weight="bold" style:font-weight-asian="bold"/>
    </style:style>
    <style:style style:name="P56" style:family="paragraph" style:parent-style-name="Normal">
      <style:paragraph-properties fo:text-align="justify" fo:line-height="115%"/>
    </style:style>
    <style:style style:name="T5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6_2" style:family="text">
      <style:text-properties fo:font-size="10pt" style:font-size-asian="10pt" style:font-name-complex="Arial" style:font-size-complex="10pt"/>
    </style:style>
    <style:style style:name="T56_3" style:family="text">
      <style:text-properties fo:font-size="10pt" style:font-size-asian="10pt" style:font-name-complex="Arial" style:font-size-complex="10pt"/>
    </style:style>
    <style:style style:name="T56_4" style:family="text">
      <style:text-properties fo:font-size="10pt" style:font-size-asian="10pt" style:font-name-complex="Arial" style:font-size-complex="10pt"/>
    </style:style>
    <style:style style:name="T56_5" style:family="text">
      <style:text-properties fo:font-size="10pt" style:font-size-asian="10pt" style:font-name-complex="Arial" style:font-size-complex="10pt"/>
    </style:style>
    <style:style style:name="T56_6" style:family="text">
      <style:text-properties fo:font-size="10pt" style:font-size-asian="10pt" style:font-name-complex="Arial" style:font-size-complex="10pt"/>
    </style:style>
    <style:style style:name="T56_7" style:family="text">
      <style:text-properties fo:font-size="10pt" style:font-size-asian="10pt" style:font-name-complex="Arial" style:font-size-complex="10pt"/>
    </style:style>
    <style:style style:name="T56_8" style:family="text">
      <style:text-properties fo:font-size="10pt" style:font-size-asian="10pt" style:font-name-complex="Arial" style:font-size-complex="10pt"/>
    </style:style>
    <style:style style:name="T56_9" style:family="text">
      <style:text-properties fo:font-size="10pt" style:font-size-asian="10pt" style:font-name-complex="Arial" style:font-size-complex="10pt"/>
    </style:style>
    <style:style style:name="T56_10" style:family="text">
      <style:text-properties fo:font-size="10pt" style:font-size-asian="10pt" style:font-name-complex="Arial" style:font-size-complex="10pt"/>
    </style:style>
    <style:style style:name="T56_11" style:family="text">
      <style:text-properties fo:font-size="10pt" style:font-size-asian="10pt" style:font-name-complex="Arial" style:font-size-complex="10pt"/>
    </style:style>
    <style:style style:name="T56_12" style:family="text">
      <style:text-properties fo:font-size="10pt" style:font-size-asian="10pt" style:font-name-complex="Arial" style:font-size-complex="10pt"/>
    </style:style>
    <style:style style:name="T56_13" style:family="text">
      <style:text-properties fo:font-size="10pt" style:font-size-asian="10pt" style:font-name-complex="Arial" style:font-size-complex="10pt"/>
    </style:style>
    <style:style style:name="P57" style:family="paragraph" style:parent-style-name="Normal">
      <style:paragraph-properties fo:text-align="justify" fo:line-height="115%"/>
      <style:text-properties fo:font-size="10pt" style:font-size-asian="10pt" style:font-name-complex="Arial"/>
    </style:style>
    <style:style style:name="P58" style:family="paragraph" style:parent-style-name="Normal">
      <style:paragraph-properties fo:text-align="justify" fo:line-height="115%"/>
    </style:style>
    <style:style style:name="T5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58_2" style:family="text">
      <style:text-properties fo:font-size="10pt" style:font-size-asian="10pt" style:font-name-complex="Arial" style:font-size-complex="10pt"/>
    </style:style>
    <style:style style:name="T58_3" style:family="text">
      <style:text-properties fo:font-size="10pt" style:font-size-asian="10pt" style:font-name-complex="Arial" style:font-size-complex="10pt"/>
    </style:style>
    <style:style style:name="T58_4" style:family="text">
      <style:text-properties fo:font-size="10pt" style:font-size-asian="10pt" style:font-name-complex="Arial" style:font-size-complex="10pt"/>
    </style:style>
    <style:style style:name="T58_5" style:family="text">
      <style:text-properties fo:font-size="10pt" style:font-size-asian="10pt" style:font-name-complex="Arial" style:font-size-complex="10pt"/>
    </style:style>
    <style:style style:name="T58_6" style:family="text">
      <style:text-properties fo:font-size="10pt" style:font-size-asian="10pt" style:font-name-complex="Arial" style:font-size-complex="10pt"/>
    </style:style>
    <style:style style:name="T58_7" style:family="text">
      <style:text-properties fo:font-size="10pt" style:font-size-asian="10pt" style:font-name-complex="Arial" style:font-size-complex="10pt"/>
    </style:style>
    <style:style style:name="T58_8" style:family="text">
      <style:text-properties fo:font-size="10pt" style:font-size-asian="10pt" style:font-name-complex="Arial" style:font-size-complex="10pt"/>
    </style:style>
    <style:style style:name="T58_9" style:family="text">
      <style:text-properties fo:font-size="10pt" style:font-size-asian="10pt" style:font-name-complex="Arial" style:font-size-complex="10pt"/>
    </style:style>
    <style:style style:name="T58_10" style:family="text">
      <style:text-properties fo:font-size="10pt" style:font-size-asian="10pt" style:font-name-complex="Arial" style:font-size-complex="10pt"/>
    </style:style>
    <style:style style:name="T58_11" style:family="text">
      <style:text-properties fo:font-size="10pt" style:font-size-asian="10pt" style:font-name-complex="Arial" style:font-size-complex="10pt"/>
    </style:style>
    <style:style style:name="T58_12" style:family="text">
      <style:text-properties fo:font-size="10pt" style:font-size-asian="10pt" style:font-name-complex="Arial" style:font-size-complex="10pt"/>
    </style:style>
    <style:style style:name="T58_13" style:family="text">
      <style:text-properties fo:font-size="10pt" style:font-size-asian="10pt" style:font-name-complex="Arial" style:font-size-complex="10pt"/>
    </style:style>
    <style:style style:name="T58_14" style:family="text">
      <style:text-properties fo:font-size="10pt" style:font-size-asian="10pt" style:font-name-complex="Arial" style:font-size-complex="10pt"/>
    </style:style>
    <style:style style:name="T58_15" style:family="text">
      <style:text-properties fo:font-size="10pt" style:font-size-asian="10pt" style:font-name-complex="Arial" style:font-size-complex="10pt"/>
    </style:style>
    <style:style style:name="T58_16" style:family="text">
      <style:text-properties fo:font-size="10pt" style:font-size-asian="10pt" style:font-name-complex="Arial" style:font-size-complex="10pt"/>
    </style:style>
    <style:style style:name="T58_17" style:family="text">
      <style:text-properties fo:font-size="10pt" style:font-size-asian="10pt" style:font-name-complex="Arial" style:font-size-complex="10pt"/>
    </style:style>
    <style:style style:name="T58_18" style:family="text">
      <style:text-properties fo:font-size="10pt" style:font-size-asian="10pt" style:font-name-complex="Arial" style:font-size-complex="10pt"/>
    </style:style>
    <style:style style:name="T58_19" style:family="text">
      <style:text-properties fo:font-size="10pt" style:font-size-asian="10pt" style:font-name-complex="Arial" style:font-size-complex="10pt"/>
    </style:style>
    <style:style style:name="T58_20" style:family="text">
      <style:text-properties fo:font-size="10pt" style:font-size-asian="10pt" style:font-name-complex="Arial" style:font-size-complex="10pt"/>
    </style:style>
    <style:style style:name="T58_21" style:family="text">
      <style:text-properties fo:font-size="10pt" style:font-size-asian="10pt" style:font-name-complex="Arial" style:font-size-complex="10pt"/>
    </style:style>
    <style:style style:name="T58_22" style:family="text">
      <style:text-properties fo:font-size="10pt" style:font-size-asian="10pt" style:font-name-complex="Arial" style:font-size-complex="10pt"/>
    </style:style>
    <style:style style:name="T58_23" style:family="text">
      <style:text-properties fo:font-size="10pt" style:font-size-asian="10pt" style:font-name-complex="Arial" style:font-size-complex="10pt"/>
    </style:style>
    <style:style style:name="T58_24" style:family="text">
      <style:text-properties fo:font-size="10pt" style:font-size-asian="10pt" style:font-name-complex="Arial" style:font-size-complex="10pt"/>
    </style:style>
    <style:style style:name="T58_25" style:family="text">
      <style:text-properties fo:font-size="10pt" style:font-size-asian="10pt" style:font-name-complex="Arial" style:font-size-complex="10pt"/>
    </style:style>
    <style:style style:name="T58_26" style:family="text">
      <style:text-properties fo:font-size="10pt" style:font-size-asian="10pt" style:font-name-complex="Arial" style:font-size-complex="10pt"/>
    </style:style>
    <style:style style:name="T58_27" style:family="text">
      <style:text-properties fo:font-size="10pt" style:font-size-asian="10pt" style:font-name-complex="Arial" style:font-size-complex="10pt"/>
    </style:style>
    <style:style style:name="T58_28" style:family="text">
      <style:text-properties fo:font-size="10pt" style:font-size-asian="10pt" style:font-name-complex="Arial" style:font-size-complex="10pt"/>
    </style:style>
    <style:style style:name="T58_29" style:family="text">
      <style:text-properties fo:font-size="10pt" style:font-size-asian="10pt" style:font-name-complex="Arial" style:font-size-complex="10pt"/>
    </style:style>
    <style:style style:name="T58_30" style:family="text">
      <style:text-properties fo:font-size="10pt" style:font-size-asian="10pt" style:font-name-complex="Arial" style:font-size-complex="10pt"/>
    </style:style>
    <style:style style:name="T58_31" style:family="text">
      <style:text-properties fo:font-size="10pt" style:font-size-asian="10pt" style:font-name-complex="Arial" style:font-size-complex="10pt"/>
    </style:style>
    <style:style style:name="T58_32" style:family="text">
      <style:text-properties fo:font-size="10pt" style:font-size-asian="10pt" style:font-name-complex="Arial" style:font-size-complex="10pt"/>
    </style:style>
    <style:style style:name="P5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0_2" style:family="text">
      <style:text-properties fo:font-size="10pt" style:font-size-asian="10pt" style:font-name-complex="Arial" style:font-size-complex="10pt"/>
    </style:style>
    <style:style style:name="P61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61_1" style:family="text">
      <style:text-properties fo:font-size="10pt" style:font-size-asian="10pt" style:font-name-complex="Arial"/>
    </style:style>
    <style:style style:name="T61_2" style:family="text">
      <style:text-properties fo:font-size="10pt" style:font-size-asian="10pt" style:font-name-complex="Arial"/>
    </style:style>
    <style:style style:name="T61_3" style:family="text">
      <style:text-properties fo:font-size="10pt" style:font-size-asian="10pt" style:font-name-complex="Arial"/>
    </style:style>
    <style:style style:name="T61_4" style:family="text">
      <style:text-properties fo:font-size="10pt" style:font-size-asian="10pt" style:font-name-complex="Arial"/>
    </style:style>
    <style:style style:name="T61_5" style:family="text">
      <style:text-properties fo:font-size="10pt" style:font-size-asian="10pt" style:font-name-complex="Arial"/>
    </style:style>
    <style:style style:name="T61_6" style:family="text">
      <style:text-properties fo:font-size="10pt" style:font-size-asian="10pt" style:font-name-complex="Arial"/>
    </style:style>
    <style:style style:name="T61_7" style:family="text">
      <style:text-properties fo:font-size="10pt" style:font-size-asian="10pt" style:font-name-complex="Arial"/>
    </style:style>
    <style:style style:name="T61_8" style:family="text">
      <style:text-properties fo:font-size="10pt" style:font-size-asian="10pt" style:font-name-complex="Arial"/>
    </style:style>
    <style:style style:name="T61_9" style:family="text">
      <style:text-properties fo:font-size="10pt" style:font-size-asian="10pt" style:font-name-complex="Arial"/>
    </style:style>
    <style:style style:name="T61_10" style:family="text">
      <style:text-properties fo:font-size="10pt" style:font-size-asian="10pt" style:font-name-complex="Arial"/>
    </style:style>
    <style:style style:name="T61_11" style:family="text">
      <style:text-properties fo:font-size="10pt" style:font-size-asian="10pt" style:font-name-complex="Arial"/>
    </style:style>
    <style:style style:name="T61_12" style:family="text">
      <style:text-properties fo:font-size="10pt" style:font-size-asian="10pt" style:font-name-complex="Arial"/>
    </style:style>
    <style:style style:name="T61_13" style:family="text">
      <style:text-properties fo:font-size="10pt" style:font-size-asian="10pt" style:font-name-complex="Arial"/>
    </style:style>
    <style:style style:name="P62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62_1" style:family="text">
      <style:text-properties fo:font-size="10pt" style:font-size-asian="10pt" style:font-name-complex="Arial"/>
    </style:style>
    <style:style style:name="T62_2" style:family="text">
      <style:text-properties fo:font-size="10pt" style:font-size-asian="10pt" style:font-name-complex="Arial"/>
    </style:style>
    <style:style style:name="T62_3" style:family="text">
      <style:text-properties fo:font-style="italic" style:font-style-asian="italic" style:font-style-complex="italic" fo:font-size="10pt" style:font-size-asian="10pt" style:font-name-complex="Arial"/>
    </style:style>
    <style:style style:name="T62_4" style:family="text">
      <style:text-properties fo:font-size="10pt" style:font-size-asian="10pt" style:font-name-complex="Arial"/>
    </style:style>
    <style:style style:name="T62_5" style:family="text">
      <style:text-properties fo:font-size="10pt" style:font-size-asian="10pt" style:font-name-complex="Arial"/>
    </style:style>
    <style:style style:name="T62_6" style:family="text">
      <style:text-properties fo:font-size="10pt" style:font-size-asian="10pt" style:font-name-complex="Arial"/>
    </style:style>
    <style:style style:name="T62_7" style:family="text">
      <style:text-properties fo:font-size="10pt" style:font-size-asian="10pt" style:font-name-complex="Arial"/>
    </style:style>
    <style:style style:name="T62_8" style:family="text">
      <style:text-properties fo:font-size="10pt" style:font-size-asian="10pt" style:font-name-complex="Arial"/>
    </style:style>
    <style:style style:name="T62_9" style:family="text">
      <style:text-properties fo:font-size="10pt" style:font-size-asian="10pt" style:font-name-complex="Arial"/>
    </style:style>
    <style:style style:name="T62_10" style:family="text">
      <style:text-properties fo:font-size="10pt" style:font-size-asian="10pt" style:font-name-complex="Arial"/>
    </style:style>
    <style:style style:name="T62_11" style:family="text">
      <style:text-properties fo:font-size="10pt" style:font-size-asian="10pt" style:font-name-complex="Arial"/>
    </style:style>
    <style:style style:name="T62_12" style:family="text">
      <style:text-properties fo:font-size="10pt" style:font-size-asian="10pt" style:font-name-complex="Arial"/>
    </style:style>
    <style:style style:name="T62_13" style:family="text">
      <style:text-properties fo:font-size="10pt" style:font-size-asian="10pt" style:font-name-complex="Arial"/>
    </style:style>
    <style:style style:name="T62_14" style:family="text">
      <style:text-properties fo:font-size="10pt" style:font-size-asian="10pt" style:font-name-complex="Arial"/>
    </style:style>
    <style:style style:name="T62_15" style:family="text">
      <style:text-properties fo:font-size="10pt" style:font-size-asian="10pt" style:font-name-complex="Arial"/>
    </style:style>
    <style:style style:name="T62_16" style:family="text">
      <style:text-properties fo:font-size="10pt" style:font-size-asian="10pt" style:font-name-complex="Arial"/>
    </style:style>
    <style:style style:name="T62_17" style:family="text">
      <style:text-properties fo:font-size="10pt" style:font-size-asian="10pt" style:font-name-complex="Arial"/>
    </style:style>
    <style:style style:name="T62_18" style:family="text">
      <style:text-properties fo:font-size="10pt" style:font-size-asian="10pt" style:font-name-complex="Arial"/>
    </style:style>
    <style:style style:name="P63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63_1" style:family="text">
      <style:text-properties fo:font-size="10pt" style:font-size-asian="10pt" style:font-name-complex="Arial"/>
    </style:style>
    <style:style style:name="T63_2" style:family="text">
      <style:text-properties fo:font-size="10pt" style:font-size-asian="10pt" style:font-name-complex="Arial"/>
    </style:style>
    <style:style style:name="T63_3" style:family="text">
      <style:text-properties fo:font-size="10pt" style:font-size-asian="10pt" style:font-name-complex="Arial"/>
    </style:style>
    <style:style style:name="T63_4" style:family="text">
      <style:text-properties fo:font-size="10pt" style:font-size-asian="10pt" style:font-name-complex="Arial"/>
    </style:style>
    <style:style style:name="T63_5" style:family="text">
      <style:text-properties fo:font-size="10pt" style:font-size-asian="10pt" style:font-name-complex="Arial"/>
    </style:style>
    <style:style style:name="T63_6" style:family="text">
      <style:text-properties fo:font-size="10pt" style:font-size-asian="10pt" style:font-name-complex="Arial"/>
    </style:style>
    <style:style style:name="T63_7" style:family="text">
      <style:text-properties fo:font-size="10pt" style:font-size-asian="10pt" style:font-name-complex="Arial"/>
    </style:style>
    <style:style style:name="T63_8" style:family="text">
      <style:text-properties fo:font-size="10pt" style:font-size-asian="10pt" style:font-name-complex="Arial"/>
    </style:style>
    <style:style style:name="T63_9" style:family="text">
      <style:text-properties fo:font-size="10pt" style:font-size-asian="10pt" style:font-name-complex="Arial"/>
    </style:style>
    <style:style style:name="T63_10" style:family="text">
      <style:text-properties fo:font-size="10pt" style:font-size-asian="10pt" style:font-name-complex="Arial"/>
    </style:style>
    <style:style style:name="T63_11" style:family="text">
      <style:text-properties fo:font-size="10pt" style:font-size-asian="10pt" style:font-name-complex="Arial"/>
    </style:style>
    <style:style style:name="T63_12" style:family="text">
      <style:text-properties fo:font-size="10pt" style:font-size-asian="10pt" style:font-name-complex="Arial"/>
    </style:style>
    <style:style style:name="T63_13" style:family="text">
      <style:text-properties fo:font-size="10pt" style:font-size-asian="10pt" style:font-name-complex="Arial"/>
    </style:style>
    <style:style style:name="T63_14" style:family="text">
      <style:text-properties fo:font-size="10pt" style:font-size-asian="10pt" style:font-name-complex="Arial"/>
    </style:style>
    <style:style style:name="P64" style:family="paragraph" style:parent-style-name="List_20_Paragraph">
      <style:paragraph-properties fo:text-align="justify" fo:margin-bottom="0cm"/>
      <style:text-properties fo:font-size="10pt" style:font-name-asian="Arial" style:font-size-asian="10pt" style:font-name-complex="Arial"/>
    </style:style>
    <style:style style:name="T64_1" style:family="text">
      <style:text-properties fo:font-size="10pt" style:font-name-asian="Arial" style:font-size-asian="10pt" style:font-name-complex="Arial"/>
    </style:style>
    <style:style style:name="T64_2" style:family="text">
      <style:text-properties fo:font-size="10pt" style:font-name-asian="Arial" style:font-size-asian="10pt" style:font-name-complex="Arial"/>
    </style:style>
    <style:style style:name="T64_3" style:family="text">
      <style:text-properties fo:font-size="10pt" style:font-name-asian="Arial" style:font-size-asian="10pt" style:font-name-complex="Arial"/>
    </style:style>
    <style:style style:name="T64_4" style:family="text">
      <style:text-properties fo:font-size="10pt" style:font-name-asian="Arial" style:font-size-asian="10pt" style:font-name-complex="Arial"/>
    </style:style>
    <style:style style:name="T64_5" style:family="text">
      <style:text-properties fo:font-size="10pt" style:font-name-asian="Arial" style:font-size-asian="10pt" style:font-name-complex="Arial"/>
    </style:style>
    <style:style style:name="T64_6" style:family="text">
      <style:text-properties fo:font-size="10pt" style:font-name-asian="Arial" style:font-size-asian="10pt" style:font-name-complex="Arial"/>
    </style:style>
    <style:style style:name="T64_7" style:family="text">
      <style:text-properties fo:font-size="10pt" style:font-name-asian="Arial" style:font-size-asian="10pt" style:font-name-complex="Arial"/>
    </style:style>
    <style:style style:name="P65" style:family="paragraph" style:parent-style-name="List_20_Paragraph">
      <style:paragraph-properties fo:text-align="justify" fo:margin-bottom="0cm"/>
    </style:style>
    <style:style style:name="T65_1" style:family="text">
      <style:text-properties fo:font-size="10pt" style:font-name-asian="Arial" style:font-size-asian="10pt" style:font-name-complex="Arial"/>
    </style:style>
    <style:style style:name="T65_2" style:family="text">
      <style:text-properties fo:font-size="10pt" style:font-name-asian="Arial" style:font-size-asian="10pt" style:font-name-complex="Arial"/>
    </style:style>
    <style:style style:name="T65_3" style:family="text">
      <style:text-properties fo:font-size="10pt" style:font-name-asian="Arial" style:font-size-asian="10pt" style:font-name-complex="Arial"/>
    </style:style>
    <style:style style:name="T65_4" style:family="text">
      <style:text-properties fo:font-size="10pt" style:font-name-asian="Arial" style:font-size-asian="10pt" style:font-name-complex="Arial"/>
    </style:style>
    <style:style style:name="T65_5" style:family="text">
      <style:text-properties fo:font-size="10pt" style:font-name-asian="Arial" style:font-size-asian="10pt" style:font-name-complex="Arial"/>
    </style:style>
    <style:style style:name="T65_6" style:family="text">
      <style:text-properties fo:font-size="10pt" style:font-name-asian="Arial" style:font-size-asian="10pt" style:font-name-complex="Arial"/>
    </style:style>
    <style:style style:name="T65_7" style:family="text">
      <style:text-properties fo:font-size="10pt" style:font-name-asian="Arial" style:font-size-asian="10pt" style:font-name-complex="Arial"/>
    </style:style>
    <style:style style:name="T65_8" style:family="text">
      <style:text-properties fo:font-size="10pt" style:font-name-asian="Arial" style:font-size-asian="10pt" style:font-name-complex="Arial"/>
    </style:style>
    <style:style style:name="T65_9" style:family="text">
      <style:text-properties fo:font-size="10pt" style:font-name-asian="Arial" style:font-size-asian="10pt" style:font-name-complex="Arial"/>
    </style:style>
    <style:style style:name="T65_10" style:family="text">
      <style:text-properties fo:font-size="10pt" style:font-name-asian="Arial" style:font-size-asian="10pt" style:font-name-complex="Arial"/>
    </style:style>
    <style:style style:name="T65_11" style:family="text">
      <style:text-properties fo:font-size="10pt" style:font-name-asian="Arial" style:font-size-asian="10pt" style:font-name-complex="Arial"/>
    </style:style>
    <style:style style:name="T65_12" style:family="text">
      <style:text-properties fo:font-size="10pt" style:font-name-asian="Arial" style:font-size-asian="10pt" style:font-name-complex="Arial"/>
    </style:style>
    <style:style style:name="T65_13" style:family="text">
      <style:text-properties fo:font-size="10pt" style:font-name-asian="Arial" style:font-size-asian="10pt" style:font-name-complex="Arial"/>
    </style:style>
    <style:style style:name="T65_14" style:family="text">
      <style:text-properties fo:font-size="10pt" style:font-name-asian="Arial" style:font-size-asian="10pt" style:font-name-complex="Arial"/>
    </style:style>
    <style:style style:name="T65_15" style:family="text">
      <style:text-properties fo:font-size="10pt" style:font-name-asian="Arial" style:font-size-asian="10pt" style:font-name-complex="Arial"/>
    </style:style>
    <style:style style:name="T65_16" style:family="text">
      <style:text-properties fo:font-size="10pt" style:font-name-asian="Arial" style:font-size-asian="10pt" style:font-name-complex="Arial"/>
    </style:style>
    <style:style style:name="T65_17" style:family="text">
      <style:text-properties fo:font-size="10pt" style:font-name-asian="Arial" style:font-size-asian="10pt" style:font-name-complex="Arial"/>
    </style:style>
    <style:style style:name="P66" style:family="paragraph" style:parent-style-name="List_20_Paragraph">
      <style:paragraph-properties fo:text-align="justify" fo:margin-bottom="0cm"/>
      <style:text-properties style:font-name-asian="Aptos" style:font-name-complex="Arial" style:font-size-complex="12pt" fo:font-weight="bold" style:font-weight-asian="bold" style:font-weight-complex="bold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8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68_1" style:family="text">
      <style:text-properties fo:font-size="10pt" style:font-size-asian="10pt" style:font-name-complex="Arial"/>
    </style:style>
    <style:style style:name="T68_2" style:family="text">
      <style:text-properties fo:font-size="10pt" style:font-size-asian="10pt" style:font-name-complex="Arial"/>
    </style:style>
    <style:style style:name="T68_3" style:family="text">
      <style:text-properties fo:font-size="10pt" style:font-size-asian="10pt" style:font-name-complex="Arial"/>
    </style:style>
    <style:style style:name="P69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69_1" style:family="text">
      <style:text-properties fo:font-size="10pt" style:font-size-asian="10pt" style:font-name-complex="Arial"/>
    </style:style>
    <style:style style:name="T69_2" style:family="text">
      <style:text-properties fo:font-size="10pt" style:font-size-asian="10pt" style:font-name-complex="Arial"/>
    </style:style>
    <style:style style:name="T69_3" style:family="text">
      <style:text-properties fo:font-size="10pt" style:font-size-asian="10pt" style:font-name-complex="Arial"/>
    </style:style>
    <style:style style:name="T69_4" style:family="text">
      <style:text-properties fo:font-size="10pt" style:font-size-asian="10pt" style:font-name-complex="Arial"/>
    </style:style>
    <style:style style:name="T69_5" style:family="text">
      <style:text-properties fo:font-size="10pt" style:font-size-asian="10pt" style:font-name-complex="Arial"/>
    </style:style>
    <style:style style:name="P70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0_1" style:family="text">
      <style:text-properties fo:font-size="10pt" style:font-size-asian="10pt" style:font-name-complex="Arial"/>
    </style:style>
    <style:style style:name="T70_2" style:family="text">
      <style:text-properties fo:font-size="10pt" style:font-size-asian="10pt" style:font-name-complex="Arial"/>
    </style:style>
    <style:style style:name="T70_3" style:family="text">
      <style:text-properties fo:font-size="10pt" style:font-size-asian="10pt" style:font-name-complex="Arial"/>
    </style:style>
    <style:style style:name="T70_4" style:family="text">
      <style:text-properties fo:font-size="10pt" style:font-size-asian="10pt" style:font-name-complex="Arial"/>
    </style:style>
    <style:style style:name="T70_5" style:family="text">
      <style:text-properties fo:font-size="10pt" style:font-size-asian="10pt" style:font-name-complex="Arial"/>
    </style:style>
    <style:style style:name="T70_6" style:family="text">
      <style:text-properties fo:font-size="10pt" style:font-size-asian="10pt" style:font-name-complex="Arial"/>
    </style:style>
    <style:style style:name="T70_7" style:family="text">
      <style:text-properties fo:font-size="10pt" style:font-size-asian="10pt" style:font-name-complex="Arial"/>
    </style:style>
    <style:style style:name="T70_8" style:family="text">
      <style:text-properties fo:font-size="10pt" style:font-size-asian="10pt" style:font-name-complex="Arial"/>
    </style:style>
    <style:style style:name="T70_9" style:family="text">
      <style:text-properties fo:font-size="10pt" style:font-size-asian="10pt" style:font-name-complex="Arial"/>
    </style:style>
    <style:style style:name="T70_10" style:family="text">
      <style:text-properties fo:font-size="10pt" style:font-size-asian="10pt" style:font-name-complex="Arial"/>
    </style:style>
    <style:style style:name="T70_11" style:family="text">
      <style:text-properties fo:font-size="10pt" style:font-size-asian="10pt" style:font-name-complex="Arial"/>
    </style:style>
    <style:style style:name="T70_12" style:family="text">
      <style:text-properties fo:font-size="10pt" style:font-size-asian="10pt" style:font-name-complex="Arial"/>
    </style:style>
    <style:style style:name="T70_13" style:family="text">
      <style:text-properties fo:font-size="10pt" style:font-size-asian="10pt" style:font-name-complex="Arial"/>
    </style:style>
    <style:style style:name="T70_14" style:family="text">
      <style:text-properties fo:font-size="10pt" style:font-size-asian="10pt" style:font-name-complex="Arial"/>
    </style:style>
    <style:style style:name="P71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1_1" style:family="text">
      <style:text-properties fo:font-size="10pt" style:font-size-asian="10pt" style:font-name-complex="Arial"/>
    </style:style>
    <style:style style:name="T71_2" style:family="text">
      <style:text-properties fo:font-size="10pt" style:font-size-asian="10pt" style:font-name-complex="Arial"/>
    </style:style>
    <style:style style:name="P72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2_1" style:family="text">
      <style:text-properties fo:font-size="10pt" style:font-size-asian="10pt" style:font-name-complex="Arial"/>
    </style:style>
    <style:style style:name="T72_2" style:family="text">
      <style:text-properties fo:font-size="10pt" style:font-size-asian="10pt" style:font-name-complex="Arial"/>
    </style:style>
    <style:style style:name="T72_3" style:family="text">
      <style:text-properties fo:font-size="10pt" style:font-size-asian="10pt" style:font-name-complex="Arial"/>
    </style:style>
    <style:style style:name="T72_4" style:family="text">
      <style:text-properties fo:font-size="10pt" style:font-size-asian="10pt" style:font-name-complex="Arial"/>
    </style:style>
    <style:style style:name="P73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3_1" style:family="text">
      <style:text-properties fo:font-size="10pt" style:font-size-asian="10pt" style:font-name-complex="Arial"/>
    </style:style>
    <style:style style:name="T73_2" style:family="text">
      <style:text-properties fo:font-size="10pt" style:font-size-asian="10pt" style:font-name-complex="Arial"/>
    </style:style>
    <style:style style:name="T73_3" style:family="text">
      <style:text-properties fo:font-size="10pt" style:font-size-asian="10pt" style:font-name-complex="Arial"/>
    </style:style>
    <style:style style:name="T73_4" style:family="text">
      <style:text-properties fo:font-size="10pt" style:font-size-asian="10pt" style:font-name-complex="Arial"/>
    </style:style>
    <style:style style:name="T73_5" style:family="text">
      <style:text-properties fo:font-size="10pt" style:font-size-asian="10pt" style:font-name-complex="Arial"/>
    </style:style>
    <style:style style:name="T73_6" style:family="text">
      <style:text-properties fo:font-size="10pt" style:font-size-asian="10pt" style:font-name-complex="Arial"/>
    </style:style>
    <style:style style:name="T73_7" style:family="text">
      <style:text-properties fo:font-size="10pt" style:font-size-asian="10pt" style:font-name-complex="Arial"/>
    </style:style>
    <style:style style:name="T73_8" style:family="text">
      <style:text-properties fo:font-size="10pt" style:font-size-asian="10pt" style:font-name-complex="Arial"/>
    </style:style>
    <style:style style:name="T73_9" style:family="text">
      <style:text-properties fo:font-size="10pt" style:font-size-asian="10pt" style:font-name-complex="Arial"/>
    </style:style>
    <style:style style:name="T73_10" style:family="text">
      <style:text-properties fo:font-size="10pt" style:font-size-asian="10pt" style:font-name-complex="Arial"/>
    </style:style>
    <style:style style:name="T73_11" style:family="text">
      <style:text-properties fo:font-size="10pt" style:font-size-asian="10pt" style:font-name-complex="Arial"/>
    </style:style>
    <style:style style:name="P74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4_1" style:family="text">
      <style:text-properties fo:font-size="10pt" style:font-size-asian="10pt" style:font-name-complex="Arial"/>
    </style:style>
    <style:style style:name="T74_2" style:family="text">
      <style:text-properties fo:font-size="10pt" style:font-size-asian="10pt" style:font-name-complex="Arial"/>
    </style:style>
    <style:style style:name="P75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5_1" style:family="text">
      <style:text-properties fo:font-size="10pt" style:font-size-asian="10pt" style:font-name-complex="Arial"/>
    </style:style>
    <style:style style:name="T75_2" style:family="text">
      <style:text-properties fo:font-size="10pt" style:font-size-asian="10pt" style:font-name-complex="Arial"/>
    </style:style>
    <style:style style:name="T75_3" style:family="text">
      <style:text-properties fo:font-size="10pt" style:font-size-asian="10pt" style:font-name-complex="Arial"/>
    </style:style>
    <style:style style:name="T75_4" style:family="text">
      <style:text-properties fo:font-size="10pt" style:font-size-asian="10pt" style:font-name-complex="Arial"/>
    </style:style>
    <style:style style:name="T75_5" style:family="text">
      <style:text-properties fo:font-size="10pt" style:font-size-asian="10pt" style:font-name-complex="Arial"/>
    </style:style>
    <style:style style:name="T75_6" style:family="text">
      <style:text-properties fo:font-size="10pt" style:font-size-asian="10pt" style:font-name-complex="Arial"/>
    </style:style>
    <style:style style:name="T75_7" style:family="text">
      <style:text-properties fo:font-size="10pt" style:font-size-asian="10pt" style:font-name-complex="Arial"/>
    </style:style>
    <style:style style:name="P76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6_1" style:family="text">
      <style:text-properties fo:font-size="10pt" style:font-size-asian="10pt" style:font-name-complex="Arial"/>
    </style:style>
    <style:style style:name="P77" style:family="paragraph" style:parent-style-name="List_20_Paragraph">
      <style:paragraph-properties fo:text-align="justify" fo:margin-bottom="0cm"/>
      <style:text-properties fo:font-size="10pt" style:font-size-asian="10pt" style:font-name-complex="Arial"/>
    </style:style>
    <style:style style:name="T77_1" style:family="text">
      <style:text-properties fo:font-size="10pt" style:font-size-asian="10pt" style:font-name-complex="Arial"/>
    </style:style>
    <style:style style:name="T77_2" style:family="text">
      <style:text-properties fo:font-size="10pt" style:font-size-asian="10pt" style:font-name-complex="Arial"/>
    </style:style>
    <style:style style:name="T77_3" style:family="text">
      <style:text-properties fo:font-size="10pt" style:font-size-asian="10pt" style:font-name-complex="Arial"/>
    </style:style>
    <style:style style:name="T77_4" style:family="text">
      <style:text-properties fo:font-size="10pt" style:font-size-asian="10pt" style:font-name-complex="Arial"/>
    </style:style>
    <style:style style:name="T77_5" style:family="text">
      <style:text-properties fo:font-size="10pt" style:font-size-asian="10pt" style:font-name-complex="Arial"/>
    </style:style>
    <style:style style:name="T77_6" style:family="text">
      <style:text-properties fo:font-size="10pt" style:font-size-asian="10pt" style:font-name-complex="Arial"/>
    </style:style>
    <style:style style:name="T77_7" style:family="text">
      <style:text-properties fo:font-size="10pt" style:font-size-asian="10pt" style:font-name-complex="Arial"/>
    </style:style>
    <style:style style:name="T77_8" style:family="text">
      <style:text-properties fo:font-size="10pt" style:font-size-asian="10pt" style:font-name-complex="Arial"/>
    </style:style>
    <style:style style:name="T77_9" style:family="text">
      <style:text-properties fo:font-size="10pt" style:font-size-asian="10pt" style:font-name-complex="Arial"/>
    </style:style>
    <style:style style:name="T77_10" style:family="text">
      <style:text-properties fo:font-size="10pt" style:font-size-asian="10pt" style:font-name-complex="Arial"/>
    </style:style>
    <style:style style:name="T77_11" style:family="text">
      <style:text-properties fo:font-size="10pt" style:font-size-asian="10pt" style:font-name-complex="Arial"/>
    </style:style>
    <style:style style:name="T77_12" style:family="text">
      <style:text-properties fo:font-size="10pt" style:font-size-asian="10pt" style:font-name-complex="Arial"/>
    </style:style>
    <style:style style:name="T77_13" style:family="text">
      <style:text-properties fo:font-size="10pt" style:font-size-asian="10pt" style:font-name-complex="Arial"/>
    </style:style>
    <style:style style:name="T77_14" style:family="text">
      <style:text-properties fo:font-size="10pt" style:font-size-asian="10pt" style:font-name-complex="Arial"/>
    </style:style>
    <style:style style:name="T77_15" style:family="text">
      <style:text-properties fo:font-size="10pt" style:font-size-asian="10pt" style:font-name-complex="Arial"/>
    </style:style>
    <style:style style:name="T77_16" style:family="text">
      <style:text-properties fo:font-size="10pt" style:font-size-asian="10pt" style:font-name-complex="Arial"/>
    </style:style>
    <style:style style:name="T77_17" style:family="text">
      <style:text-properties fo:font-size="10pt" style:font-size-asian="10pt" style:font-name-complex="Arial"/>
    </style:style>
    <style:style style:name="P78" style:family="paragraph" style:parent-style-name="List_20_Paragraph">
      <style:paragraph-properties fo:text-align="justify" fo:text-indent="-0.63cm" fo:margin-bottom="0cm" fo:margin-left="1.259cm"/>
    </style:style>
    <style:style style:name="T78_1" style:family="text">
      <style:text-properties fo:font-size="10pt" style:font-size-asian="10pt" style:font-name-complex="Arial"/>
    </style:style>
    <style:style style:name="T78_2" style:family="text">
      <style:text-properties fo:font-size="10pt" style:font-size-asian="10pt" style:font-name-complex="Arial"/>
    </style:style>
    <style:style style:name="T78_3" style:family="text">
      <style:text-properties fo:font-size="10pt" style:font-size-asian="10pt" style:font-name-complex="Arial"/>
    </style:style>
    <style:style style:name="T78_4" style:family="text">
      <style:text-properties fo:font-size="10pt" style:font-size-asian="10pt" style:font-name-complex="Arial"/>
    </style:style>
    <style:style style:name="T78_5" style:family="text">
      <style:text-properties fo:font-size="10pt" style:font-size-asian="10pt" style:font-name-complex="Arial"/>
    </style:style>
    <style:style style:name="T78_6" style:family="text">
      <style:text-properties fo:font-size="10pt" style:font-size-asian="10pt" style:font-name-complex="Arial"/>
    </style:style>
    <style:style style:name="T78_7" style:family="text">
      <style:text-properties fo:font-size="10pt" style:font-size-asian="10pt" style:font-name-complex="Arial"/>
    </style:style>
    <style:style style:name="T78_8" style:family="text">
      <style:text-properties fo:font-size="10pt" style:font-size-asian="10pt" style:font-name-complex="Arial"/>
    </style:style>
    <style:style style:name="T78_9" style:family="text">
      <style:text-properties fo:font-size="10pt" style:font-size-asian="10pt" style:font-name-complex="Arial"/>
    </style:style>
    <style:style style:name="T78_10" style:family="text">
      <style:text-properties fo:font-size="10pt" style:font-size-asian="10pt" style:font-name-complex="Arial"/>
    </style:style>
    <style:style style:name="T78_11" style:family="text">
      <style:text-properties fo:font-size="10pt" style:font-size-asian="10pt" style:font-name-complex="Arial"/>
    </style:style>
    <style:style style:name="T78_12" style:family="text">
      <style:text-properties fo:font-size="10pt" style:font-size-asian="10pt" style:font-name-complex="Arial"/>
    </style:style>
    <style:style style:name="P79" style:family="paragraph" style:parent-style-name="List_20_Paragraph">
      <style:paragraph-properties fo:text-align="justify" fo:text-indent="-0.63cm" fo:margin-bottom="0cm" fo:margin-left="1.259cm"/>
      <style:text-properties fo:font-size="10pt" style:font-size-asian="10pt" style:font-name-complex="Arial"/>
    </style:style>
    <style:style style:name="T79_1" style:family="text">
      <style:text-properties fo:color="#0d0d0d" fo:font-size="10pt" style:font-size-asian="10pt" style:font-name-complex="Arial"/>
    </style:style>
    <style:style style:name="T79_2" style:family="text">
      <style:text-properties fo:color="#0d0d0d" fo:font-size="10pt" style:font-size-asian="10pt" style:font-name-complex="Arial"/>
    </style:style>
    <style:style style:name="T79_3" style:family="text">
      <style:text-properties fo:color="#0d0d0d" fo:font-size="10pt" style:font-size-asian="10pt" style:font-name-complex="Arial"/>
    </style:style>
    <style:style style:name="T79_4" style:family="text">
      <style:text-properties fo:color="#0d0d0d" fo:font-size="10pt" style:font-size-asian="10pt" style:font-name-complex="Arial"/>
    </style:style>
    <style:style style:name="T79_5" style:family="text">
      <style:text-properties fo:color="#0d0d0d" fo:font-size="10pt" style:font-size-asian="10pt" style:font-name-complex="Arial"/>
    </style:style>
    <style:style style:name="T79_6" style:family="text">
      <style:text-properties fo:color="#0d0d0d" fo:font-size="10pt" style:font-size-asian="10pt" style:font-name-complex="Arial"/>
    </style:style>
    <style:style style:name="T79_7" style:family="text">
      <style:text-properties fo:color="#0d0d0d" fo:font-size="10pt" style:font-size-asian="10pt" style:font-name-complex="Arial"/>
    </style:style>
    <style:style style:name="T79_8" style:family="text">
      <style:text-properties fo:color="#0d0d0d" fo:font-size="10pt" style:font-size-asian="10pt" style:font-name-complex="Arial"/>
    </style:style>
    <style:style style:name="T79_9" style:family="text">
      <style:text-properties fo:color="#0d0d0d" fo:font-size="10pt" style:font-size-asian="10pt" style:font-name-complex="Arial"/>
    </style:style>
    <style:style style:name="T79_10" style:family="text">
      <style:text-properties fo:color="#0d0d0d" fo:font-size="10pt" style:font-size-asian="10pt" style:font-name-complex="Arial"/>
    </style:style>
    <style:style style:name="T79_11" style:family="text">
      <style:text-properties fo:color="#0d0d0d" fo:font-size="10pt" style:font-size-asian="10pt" style:font-name-complex="Arial"/>
    </style:style>
    <style:style style:name="T79_12" style:family="text">
      <style:text-properties fo:color="#0d0d0d" fo:font-size="10pt" style:font-size-asian="10pt" style:font-name-complex="Arial"/>
    </style:style>
    <style:style style:name="T79_13" style:family="text">
      <style:text-properties fo:color="#0d0d0d" fo:font-size="10pt" style:font-size-asian="10pt" style:font-name-complex="Arial"/>
    </style:style>
    <style:style style:name="T79_14" style:family="text">
      <style:text-properties fo:color="#0d0d0d" fo:font-size="10pt" style:font-size-asian="10pt" style:font-name-complex="Arial"/>
    </style:style>
    <style:style style:name="P80" style:family="paragraph" style:parent-style-name="List_20_Paragraph">
      <style:paragraph-properties fo:text-align="justify" fo:line-height="115%" fo:margin-left="1.259cm"/>
      <style:text-properties fo:font-size="10pt" style:font-size-asian="10pt" style:font-name-complex="Arial"/>
    </style:style>
    <style:style style:name="P81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1_1" style:family="text">
      <style:text-properties fo:font-style="normal" style:font-style-asian="normal" style:font-name-complex="Arial"/>
    </style:style>
    <style:style style:name="T81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82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83" style:family="paragraph" style:parent-style-name="Normal">
      <style:paragraph-properties fo:line-height="115%"/>
    </style:style>
    <style:style style:name="T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3_2" style:family="text"/>
    <style:style style:name="T83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3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4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85" style:family="paragraph" style:parent-style-name="Normal">
      <style:paragraph-properties fo:text-align="justify" fo:line-height="115%"/>
    </style:style>
    <style:style style:name="T85_1" style:family="text">
      <style:text-properties fo:font-size="10pt" style:font-size-asian="10pt" style:font-name-complex="Arial" style:font-size-complex="10pt"/>
    </style:style>
    <style:style style:name="T85_2" style:family="text">
      <style:text-properties fo:font-size="10pt" style:font-size-asian="10pt" style:font-name-complex="Arial" style:font-size-complex="10pt"/>
    </style:style>
    <style:style style:name="T85_3" style:family="text">
      <style:text-properties fo:font-size="10pt" style:font-size-asian="10pt" style:font-name-complex="Arial" style:font-size-complex="10pt"/>
    </style:style>
    <style:style style:name="T85_4" style:family="text">
      <style:text-properties fo:font-size="10pt" style:font-size-asian="10pt" style:font-name-complex="Arial" style:font-size-complex="10pt"/>
    </style:style>
    <style:style style:name="T85_5" style:family="text">
      <style:text-properties fo:font-size="10pt" style:font-size-asian="10pt" style:font-name-complex="Arial" style:font-size-complex="10pt"/>
    </style:style>
    <style:style style:name="T85_6" style:family="text">
      <style:text-properties fo:font-size="10pt" style:font-size-asian="10pt" style:font-name-complex="Arial" style:font-size-complex="10pt"/>
    </style:style>
    <style:style style:name="T85_7" style:family="text">
      <style:text-properties fo:font-size="10pt" style:font-size-asian="10pt" style:font-name-complex="Arial" style:font-size-complex="10pt"/>
    </style:style>
    <style:style style:name="T85_8" style:family="text">
      <style:text-properties fo:font-size="10pt" style:font-size-asian="10pt" style:font-name-complex="Arial" style:font-size-complex="10pt"/>
    </style:style>
    <style:style style:name="T85_9" style:family="text">
      <style:text-properties fo:font-size="10pt" style:font-size-asian="10pt" style:font-name-complex="Arial" style:font-size-complex="10pt"/>
    </style:style>
    <style:style style:name="T85_10" style:family="text">
      <style:text-properties fo:font-size="10pt" style:font-size-asian="10pt" style:font-name-complex="Arial" style:font-size-complex="10pt"/>
    </style:style>
    <style:style style:name="P86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87" style:family="paragraph" style:parent-style-name="Normal">
      <style:paragraph-properties fo:line-height="115%"/>
    </style:style>
    <style:style style:name="T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7_2" style:family="text">
      <style:text-properties fo:font-size="11pt" style:font-size-asian="11pt" style:font-name-complex="Arial" style:font-size-complex="11pt" fo:font-weight="bold" style:font-weight-asian="bold"/>
    </style:style>
    <style:style style:name="T87_3" style:family="text">
      <style:text-properties fo:font-size="11pt" style:font-size-asian="11pt" style:font-name-complex="Arial" style:font-size-complex="11pt" style:font-weight-complex="bold"/>
    </style:style>
    <style:style style:name="T87_4" style:family="text">
      <style:text-properties fo:font-size="11pt" style:font-size-asian="11pt" style:font-name-complex="Arial" style:font-size-complex="11pt" style:font-weight-complex="bold"/>
    </style:style>
    <style:style style:name="P88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style:font-weight-complex="bold"/>
    </style:style>
    <style:style style:name="P89" style:family="paragraph" style:parent-style-name="Normal">
      <style:paragraph-properties fo:text-align="justify" fo:line-height="115%"/>
    </style:style>
    <style:style style:name="T89_1" style:family="text">
      <style:text-properties fo:font-size="10pt" style:font-size-asian="10pt" style:font-name-complex="Arial" style:font-size-complex="10pt"/>
    </style:style>
    <style:style style:name="T89_2" style:family="text">
      <style:text-properties fo:font-size="10pt" style:font-size-asian="10pt" style:font-name-complex="Arial" style:font-size-complex="10pt"/>
    </style:style>
    <style:style style:name="T89_3" style:family="text">
      <style:text-properties fo:font-size="10pt" style:font-size-asian="10pt" style:font-name-complex="Arial" style:font-size-complex="10pt" style:font-weight-complex="bold"/>
    </style:style>
    <style:style style:name="T89_4" style:family="text">
      <style:text-properties fo:font-size="10pt" style:font-size-asian="10pt" style:font-name-complex="Arial" style:font-size-complex="10pt"/>
    </style:style>
    <style:style style:name="T89_5" style:family="text">
      <style:text-properties fo:font-size="10pt" style:font-size-asian="10pt" style:font-name-complex="Arial" style:font-size-complex="10pt" style:font-weight-complex="bold"/>
    </style:style>
    <style:style style:name="T89_6" style:family="text">
      <style:text-properties fo:font-size="10pt" style:font-size-asian="10pt" style:font-name-complex="Arial" style:font-size-complex="10pt"/>
    </style:style>
    <style:style style:name="T89_7" style:family="text">
      <style:text-properties fo:font-size="10pt" style:font-size-asian="10pt" style:font-name-complex="Arial" style:font-size-complex="10pt"/>
    </style:style>
    <style:style style:name="T89_8" style:family="text">
      <style:text-properties fo:font-size="10pt" style:font-size-asian="10pt" style:font-name-complex="Arial" style:font-size-complex="10pt"/>
    </style:style>
    <style:style style:name="T89_9" style:family="text">
      <style:text-properties fo:font-size="10pt" style:font-size-asian="10pt" style:font-name-complex="Arial" style:font-size-complex="10pt"/>
    </style:style>
    <style:style style:name="T89_10" style:family="text">
      <style:text-properties fo:font-size="10pt" style:font-size-asian="10pt" style:font-name-complex="Arial" style:font-size-complex="10pt"/>
    </style:style>
    <style:style style:name="T89_11" style:family="text">
      <style:text-properties fo:font-size="10pt" style:font-size-asian="10pt" style:font-name-complex="Arial" style:font-size-complex="10pt"/>
    </style:style>
    <style:style style:name="T89_12" style:family="text">
      <style:text-properties fo:font-size="10pt" style:font-size-asian="10pt" style:font-name-complex="Arial" style:font-size-complex="10pt"/>
    </style:style>
    <style:style style:name="T89_13" style:family="text">
      <style:text-properties fo:font-size="10pt" style:font-size-asian="10pt" style:font-name-complex="Arial" style:font-size-complex="10pt"/>
    </style:style>
    <style:style style:name="T89_14" style:family="text">
      <style:text-properties fo:font-size="10pt" style:font-size-asian="10pt" style:font-name-complex="Arial" style:font-size-complex="10pt" style:font-weight-complex="bold"/>
    </style:style>
    <style:style style:name="T89_15" style:family="text">
      <style:text-properties fo:font-size="10pt" style:font-size-asian="10pt" style:font-name-complex="Arial" style:font-size-complex="10pt"/>
    </style:style>
    <style:style style:name="T89_16" style:family="text">
      <style:text-properties fo:font-size="10pt" style:font-size-asian="10pt" style:font-name-complex="Arial" style:font-size-complex="10pt"/>
    </style:style>
    <style:style style:name="T89_17" style:family="text">
      <style:text-properties fo:font-size="10pt" style:font-size-asian="10pt" style:font-name-complex="Arial" style:font-size-complex="10pt" style:font-weight-complex="bold"/>
    </style:style>
    <style:style style:name="T89_18" style:family="text">
      <style:text-properties fo:font-size="10pt" style:font-size-asian="10pt" style:font-name-complex="Arial" style:font-size-complex="10pt"/>
    </style:style>
    <style:style style:name="T89_19" style:family="text">
      <style:text-properties fo:font-size="10pt" style:font-size-asian="10pt" style:font-name-complex="Arial" style:font-size-complex="10pt" style:font-weight-complex="bold"/>
    </style:style>
    <style:style style:name="T89_20" style:family="text">
      <style:text-properties fo:font-size="10pt" style:font-size-asian="10pt" style:font-name-complex="Arial" style:font-size-complex="10pt" style:font-weight-complex="bold"/>
    </style:style>
    <style:style style:name="T89_21" style:family="text">
      <style:text-properties fo:font-size="10pt" style:font-size-asian="10pt" style:font-name-complex="Arial" style:font-size-complex="10pt" style:font-weight-complex="bold"/>
    </style:style>
    <style:style style:name="T89_22" style:family="text">
      <style:text-properties fo:font-size="10pt" style:font-size-asian="10pt" style:font-name-complex="Arial" style:font-size-complex="10pt"/>
    </style:style>
    <style:style style:name="T89_23" style:family="text">
      <style:text-properties fo:font-size="10pt" style:font-size-asian="10pt" style:font-name-complex="Arial" style:font-size-complex="10pt"/>
    </style:style>
    <style:style style:name="T89_24" style:family="text">
      <style:text-properties fo:font-size="10pt" style:font-size-asian="10pt" style:font-name-complex="Arial" style:font-size-complex="10pt"/>
    </style:style>
    <style:style style:name="T89_25" style:family="text">
      <style:text-properties fo:font-size="10pt" style:font-size-asian="10pt" style:font-name-complex="Arial" style:font-size-complex="10pt"/>
    </style:style>
    <style:style style:name="T89_26" style:family="text">
      <style:text-properties fo:font-size="10pt" style:font-size-asian="10pt" style:font-name-complex="Arial" style:font-size-complex="10pt"/>
    </style:style>
    <style:style style:name="T89_27" style:family="text">
      <style:text-properties fo:font-size="10pt" style:font-size-asian="10pt" style:font-name-complex="Arial" style:font-size-complex="10pt"/>
    </style:style>
    <style:style style:name="T89_28" style:family="text">
      <style:text-properties fo:font-size="10pt" style:font-size-asian="10pt" style:font-name-complex="Arial" style:font-size-complex="10pt"/>
    </style:style>
    <style:style style:name="T89_29" style:family="text">
      <style:text-properties fo:font-size="10pt" style:font-size-asian="10pt" style:font-name-complex="Arial" style:font-size-complex="10pt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2.43cm 1.612cm 2.412cm 9.701cm)" style:flow-with-text="false" style:wrap="parallel" style:run-through="foreground" draw:auto-grow-height="false" draw:auto-grow-width="false"/>
    </style:style>
    <style:style style:name="T89_30" style:family="text">
      <style:text-properties fo:font-size="10pt" style:font-size-asian="10pt" style:font-name-complex="Arial" style:font-size-complex="10pt"/>
    </style:style>
    <style:style style:name="T89_31" style:family="text">
      <style:text-properties fo:font-size="10pt" style:font-size-asian="10pt" style:font-name-complex="Arial" style:font-size-complex="10pt"/>
    </style:style>
    <style:style style:name="T89_32" style:family="text">
      <style:text-properties fo:font-size="10pt" style:font-size-asian="10pt" style:font-name-complex="Arial" style:font-size-complex="10pt"/>
    </style:style>
    <style:style style:name="T89_33" style:family="text">
      <style:text-properties fo:font-size="10pt" style:font-size-asian="10pt" style:font-name-complex="Arial" style:font-size-complex="10pt"/>
    </style:style>
    <style:style style:name="T89_34" style:family="text">
      <style:text-properties fo:font-size="10pt" style:font-size-asian="10pt" style:font-name-complex="Arial" style:font-size-complex="10pt"/>
    </style:style>
    <style:style style:name="T89_35" style:family="text">
      <style:text-properties fo:font-size="10pt" style:font-size-asian="10pt" style:font-name-complex="Arial" style:font-size-complex="10pt"/>
    </style:style>
    <style:style style:name="T89_36" style:family="text">
      <style:text-properties fo:font-size="10pt" style:font-size-asian="10pt" style:font-name-complex="Arial" style:font-size-complex="10pt"/>
    </style:style>
    <style:style style:name="T89_37" style:family="text">
      <style:text-properties fo:font-size="10pt" style:font-size-asian="10pt" style:font-name-complex="Arial" style:font-size-complex="10pt"/>
    </style:style>
    <style:style style:name="T89_38" style:family="text">
      <style:text-properties fo:font-size="10pt" style:font-size-asian="10pt" style:font-name-complex="Arial" style:font-size-complex="10pt"/>
    </style:style>
    <style:style style:name="T89_39" style:family="text">
      <style:text-properties fo:font-size="10pt" style:font-size-asian="10pt" style:font-name-complex="Arial" style:font-size-complex="10pt"/>
    </style:style>
    <style:style style:name="T89_40" style:family="text">
      <style:text-properties fo:font-size="10pt" style:font-size-asian="10pt" style:font-name-complex="Arial" style:font-size-complex="10pt"/>
    </style:style>
    <style:style style:name="T89_41" style:family="text">
      <style:text-properties fo:font-size="10pt" style:font-size-asian="10pt" style:font-name-complex="Arial" style:font-size-complex="10pt"/>
    </style:style>
    <style:style style:name="T89_42" style:family="text">
      <style:text-properties fo:font-size="10pt" style:font-size-asian="10pt" style:font-name-complex="Arial" style:font-size-complex="10pt"/>
    </style:style>
    <style:style style:name="T89_43" style:family="text">
      <style:text-properties fo:font-size="10pt" style:font-size-asian="10pt" style:font-name-complex="Arial" style:font-size-complex="10pt"/>
    </style:style>
    <style:style style:name="T89_44" style:family="text">
      <style:text-properties fo:font-size="10pt" style:font-size-asian="10pt" style:font-name-complex="Arial" style:font-size-complex="10pt"/>
    </style:style>
    <style:style style:name="T89_45" style:family="text">
      <style:text-properties fo:font-size="10pt" style:font-size-asian="10pt" style:font-name-complex="Arial" style:font-size-complex="10pt"/>
    </style:style>
    <style:style style:name="T89_46" style:family="text">
      <style:text-properties fo:font-size="10pt" style:font-size-asian="10pt" style:font-name-complex="Arial" style:font-size-complex="10pt"/>
    </style:style>
    <style:style style:name="T89_47" style:family="text">
      <style:text-properties fo:font-size="10pt" style:font-size-asian="10pt" style:font-name-complex="Arial" style:font-size-complex="10pt"/>
    </style:style>
    <style:style style:name="T89_48" style:family="text">
      <style:text-properties fo:font-size="10pt" style:font-size-asian="10pt" style:font-name-complex="Arial" style:font-size-complex="10pt"/>
    </style:style>
    <style:style style:name="T89_49" style:family="text">
      <style:text-properties fo:font-size="10pt" style:font-size-asian="10pt" style:font-name-complex="Arial" style:font-size-complex="10pt"/>
    </style:style>
    <style:style style:name="T89_50" style:family="text">
      <style:text-properties fo:font-size="10pt" style:font-size-asian="10pt" style:font-name-complex="Arial" style:font-size-complex="10pt"/>
    </style:style>
    <style:style style:name="T89_51" style:family="text">
      <style:text-properties fo:font-size="10pt" style:font-size-asian="10pt" style:font-name-complex="Arial" style:font-size-complex="10pt"/>
    </style:style>
    <style:style style:name="T89_52" style:family="text">
      <style:text-properties fo:font-size="10pt" style:font-size-asian="10pt" style:font-name-complex="Arial" style:font-size-complex="10pt"/>
    </style:style>
    <style:style style:name="T89_53" style:family="text">
      <style:text-properties fo:font-size="10pt" style:font-size-asian="10pt" style:font-name-complex="Arial" style:font-size-complex="10pt"/>
    </style:style>
    <style:style style:name="T89_54" style:family="text">
      <style:text-properties fo:font-size="10pt" style:font-size-asian="10pt" style:font-name-complex="Arial" style:font-size-complex="10pt" style:font-weight-complex="bold"/>
    </style:style>
    <style:style style:name="T89_55" style:family="text">
      <style:text-properties fo:font-size="10pt" style:font-size-asian="10pt" style:font-name-complex="Arial" style:font-size-complex="10pt"/>
    </style:style>
    <style:style style:name="T89_56" style:family="text">
      <style:text-properties fo:font-size="10pt" style:font-size-asian="10pt" style:font-name-complex="Arial" style:font-size-complex="10pt"/>
    </style:style>
    <style:style style:name="T89_57" style:family="text">
      <style:text-properties fo:font-size="10pt" style:font-size-asian="10pt" style:font-name-complex="Arial" style:font-size-complex="10pt"/>
    </style:style>
    <style:style style:name="T89_58" style:family="text">
      <style:text-properties fo:font-size="10pt" style:font-size-asian="10pt" style:font-name-complex="Arial" style:font-size-complex="10pt"/>
    </style:style>
    <style:style style:name="T89_59" style:family="text">
      <style:text-properties fo:font-size="10pt" style:font-size-asian="10pt" style:font-name-complex="Arial" style:font-size-complex="10pt"/>
    </style:style>
    <style:style style:name="T89_60" style:family="text">
      <style:text-properties fo:font-size="10pt" style:font-size-asian="10pt" style:font-name-complex="Arial" style:font-size-complex="10pt"/>
    </style:style>
    <style:style style:name="T89_61" style:family="text">
      <style:text-properties fo:font-size="10pt" style:font-size-asian="10pt" style:font-name-complex="Arial" style:font-size-complex="10pt"/>
    </style:style>
    <style:style style:name="T89_62" style:family="text">
      <style:text-properties fo:font-size="10pt" style:font-size-asian="10pt" style:font-name-complex="Arial" style:font-size-complex="10pt"/>
    </style:style>
    <style:style style:name="T89_63" style:family="text"/>
    <style:style style:name="T89_64" style:family="text" style:parent-style-name="Internet_20_link">
      <style:text-properties fo:font-size="10pt" style:font-size-asian="10pt" style:font-name-complex="Arial" style:font-size-complex="10pt"/>
    </style:style>
    <style:style style:name="T89_65" style:family="text">
      <style:text-properties fo:font-size="10pt" style:font-size-asian="10pt" style:font-name-complex="Arial" style:font-size-complex="10pt"/>
    </style:style>
    <style:style style:name="P90" style:family="paragraph" style:parent-style-name="Normal">
      <style:paragraph-properties fo:line-height="115%"/>
      <style:text-properties fo:font-size="11pt" style:font-size-asian="11pt" style:font-name-complex="Arial" style:font-size-complex="11pt" style:font-weight-complex="bold"/>
    </style:style>
    <style:style style:name="FR2" style:family="graphic" style:parent-style-name="Normal">
      <style:graphic-properties draw:stroke="none" draw:fill="none" fo:border-top="none" fo:border-bottom="none" fo:border-left="none" fo:border-right="none" fo:clip="rect(12.295cm 4.512cm 6.108cm 1.959cm)" style:flow-with-text="false" style:run-through="foreground" draw:auto-grow-height="false" draw:auto-grow-width="false"/>
    </style:style>
    <style:style style:name="P91" style:family="paragraph" style:parent-style-name="Normal">
      <style:paragraph-properties fo:line-height="115%"/>
    </style:style>
    <style:style style:name="T91_1" style:family="text">
      <style:text-properties fo:color="#000000" fo:font-size="8pt" style:font-size-asian="8pt" style:font-name-complex="Arial" style:font-size-complex="8pt" style:font-weight-complex="bold"/>
    </style:style>
    <style:style style:name="T91_2" style:family="text">
      <style:text-properties fo:color="#000000" fo:font-size="8pt" style:font-size-asian="8pt" style:font-name-complex="Arial" style:font-size-complex="8pt" style:font-weight-complex="bold"/>
    </style:style>
    <style:style style:name="P92" style:family="paragraph" style:parent-style-name="Normal">
      <style:paragraph-properties fo:line-height="115%"/>
      <style:text-properties fo:font-size="11pt" style:font-size-asian="11pt" style:font-name-complex="Arial" style:font-size-complex="11pt" style:font-weight-complex="bold"/>
    </style:style>
    <style:style style:name="P93" style:family="paragraph" style:parent-style-name="Normal">
      <style:paragraph-properties fo:text-align="justify" fo:line-height="115%"/>
    </style:style>
    <style:style style:name="T93_1" style:family="text">
      <style:text-properties fo:font-size="10pt" style:font-size-asian="10pt" style:font-name-complex="Arial" style:font-size-complex="10pt" style:font-weight-complex="bold"/>
    </style:style>
    <style:style style:name="T93_2" style:family="text">
      <style:text-properties fo:font-size="10pt" style:font-size-asian="10pt" style:font-name-complex="Arial" style:font-size-complex="10pt" style:font-weight-complex="bold"/>
    </style:style>
    <style:style style:name="T93_3" style:family="text">
      <style:text-properties fo:font-size="10pt" style:font-size-asian="10pt" style:font-name-complex="Arial" style:font-size-complex="10pt" style:font-weight-complex="bold"/>
    </style:style>
    <style:style style:name="T93_4" style:family="text">
      <style:text-properties fo:font-size="10pt" style:font-size-asian="10pt" style:font-name-complex="Arial" style:font-size-complex="10pt" style:font-weight-complex="bold"/>
    </style:style>
    <style:style style:name="T93_5" style:family="text">
      <style:text-properties fo:font-size="10pt" style:font-size-asian="10pt" style:font-name-complex="Arial" style:font-size-complex="10pt" style:font-weight-complex="bold"/>
    </style:style>
    <style:style style:name="T93_6" style:family="text">
      <style:text-properties fo:font-size="10pt" style:font-size-asian="10pt" style:font-name-complex="Arial" style:font-size-complex="10pt" style:font-weight-complex="bold"/>
    </style:style>
    <style:style style:name="T93_7" style:family="text">
      <style:text-properties fo:font-size="10pt" style:font-size-asian="10pt" style:font-name-complex="Arial" style:font-size-complex="10pt" style:font-weight-complex="bold"/>
    </style:style>
    <style:style style:name="T93_8" style:family="text">
      <style:text-properties fo:font-size="10pt" style:font-size-asian="10pt" style:font-name-complex="Arial" style:font-size-complex="10pt" style:font-weight-complex="bold"/>
    </style:style>
    <style:style style:name="T93_9" style:family="text">
      <style:text-properties fo:font-size="10pt" style:font-size-asian="10pt" style:font-name-complex="Arial" style:font-size-complex="10pt" style:font-weight-complex="bold"/>
    </style:style>
    <style:style style:name="T93_10" style:family="text">
      <style:text-properties fo:font-size="10pt" style:font-size-asian="10pt" style:font-name-complex="Arial" style:font-size-complex="10pt" style:font-weight-complex="bold"/>
    </style:style>
    <style:style style:name="T93_11" style:family="text">
      <style:text-properties fo:font-size="10pt" style:font-size-asian="10pt" style:font-name-complex="Arial" style:font-size-complex="10pt" style:font-weight-complex="bold"/>
    </style:style>
    <style:style style:name="T93_12" style:family="text">
      <style:text-properties fo:font-size="10pt" style:font-size-asian="10pt" style:font-name-complex="Arial" style:font-size-complex="10pt" style:font-weight-complex="bold"/>
    </style:style>
    <style:style style:name="T93_13" style:family="text">
      <style:text-properties fo:font-size="10pt" style:font-size-asian="10pt" style:font-name-complex="Arial" style:font-size-complex="10pt"/>
    </style:style>
    <style:style style:name="T93_14" style:family="text">
      <style:text-properties fo:font-size="10pt" style:font-size-asian="10pt" style:font-name-complex="Arial" style:font-size-complex="10pt"/>
    </style:style>
    <style:style style:name="T93_15" style:family="text">
      <style:text-properties fo:font-size="10pt" style:font-size-asian="10pt" style:font-name-complex="Arial" style:font-size-complex="10pt"/>
    </style:style>
    <style:style style:name="T93_16" style:family="text">
      <style:text-properties fo:font-size="10pt" style:font-size-asian="10pt" style:font-name-complex="Arial" style:font-size-complex="10pt"/>
    </style:style>
    <style:style style:name="T93_17" style:family="text">
      <style:text-properties fo:font-size="10pt" style:font-size-asian="10pt" style:font-name-complex="Arial" style:font-size-complex="10pt"/>
    </style:style>
    <style:style style:name="T93_18" style:family="text">
      <style:text-properties fo:font-size="10pt" style:font-size-asian="10pt" style:font-name-complex="Arial" style:font-size-complex="10pt"/>
    </style:style>
    <style:style style:name="T93_19" style:family="text">
      <style:text-properties fo:font-size="10pt" style:font-size-asian="10pt" style:font-name-complex="Arial" style:font-size-complex="10pt"/>
    </style:style>
    <style:style style:name="T93_20" style:family="text">
      <style:text-properties fo:font-size="10pt" style:font-size-asian="10pt" style:font-name-complex="Arial" style:font-size-complex="10pt"/>
    </style:style>
    <style:style style:name="T93_21" style:family="text">
      <style:text-properties fo:font-size="10pt" style:font-size-asian="10pt" style:font-name-complex="Arial" style:font-size-complex="10pt"/>
    </style:style>
    <style:style style:name="T93_22" style:family="text">
      <style:text-properties fo:font-size="10pt" style:font-size-asian="10pt" style:font-name-complex="Arial" style:font-size-complex="10pt"/>
    </style:style>
    <style:style style:name="T93_23" style:family="text">
      <style:text-properties fo:font-size="10pt" style:font-size-asian="10pt" style:font-name-complex="Arial" style:font-size-complex="10pt"/>
    </style:style>
    <style:style style:name="T93_24" style:family="text">
      <style:text-properties fo:font-size="10pt" style:font-size-asian="10pt" style:font-name-complex="Arial" style:font-size-complex="10pt"/>
    </style:style>
    <style:style style:name="T93_25" style:family="text">
      <style:text-properties fo:font-size="10pt" style:font-size-asian="10pt" style:font-name-complex="Arial" style:font-size-complex="10pt"/>
    </style:style>
    <style:style style:name="T93_26" style:family="text">
      <style:text-properties fo:font-size="10pt" style:font-size-asian="10pt" style:font-name-complex="Arial" style:font-size-complex="10pt"/>
    </style:style>
    <style:style style:name="T93_27" style:family="text">
      <style:text-properties fo:font-size="10pt" style:font-size-asian="10pt" style:font-name-complex="Arial" style:font-size-complex="10pt"/>
    </style:style>
    <style:style style:name="T93_28" style:family="text">
      <style:text-properties fo:font-size="10pt" style:font-size-asian="10pt" style:font-name-complex="Arial" style:font-size-complex="10pt"/>
    </style:style>
    <style:style style:name="T93_29" style:family="text">
      <style:text-properties fo:font-size="10pt" style:font-size-asian="10pt" style:font-name-complex="Arial" style:font-size-complex="10pt"/>
    </style:style>
    <style:style style:name="T93_30" style:family="text">
      <style:text-properties fo:font-size="10pt" style:font-size-asian="10pt" style:font-name-complex="Arial" style:font-size-complex="10pt"/>
    </style:style>
    <style:style style:name="T93_31" style:family="text">
      <style:text-properties fo:font-size="10pt" style:font-size-asian="10pt" style:font-name-complex="Arial" style:font-size-complex="10pt"/>
    </style:style>
    <style:style style:name="T93_32" style:family="text">
      <style:text-properties fo:font-size="10pt" style:font-size-asian="10pt" style:font-name-complex="Arial" style:font-size-complex="10pt"/>
    </style:style>
    <style:style style:name="T93_33" style:family="text">
      <style:text-properties fo:font-size="10pt" style:font-size-asian="10pt" style:font-name-complex="Arial" style:font-size-complex="10pt" style:font-weight-complex="bold"/>
    </style:style>
    <style:style style:name="T93_34" style:family="text">
      <style:text-properties fo:font-size="10pt" style:font-size-asian="10pt" style:font-name-complex="Arial" style:font-size-complex="10pt" style:font-weight-complex="bold"/>
    </style:style>
    <style:style style:name="T93_35" style:family="text">
      <style:text-properties fo:font-size="10pt" style:font-size-asian="10pt" style:font-name-complex="Arial" style:font-size-complex="10pt" style:font-weight-complex="bold"/>
    </style:style>
    <style:style style:name="T93_36" style:family="text">
      <style:text-properties fo:font-size="10pt" style:font-size-asian="10pt" style:font-name-complex="Arial" style:font-size-complex="10pt" style:font-weight-complex="bold"/>
    </style:style>
    <style:style style:name="T93_37" style:family="text">
      <style:text-properties fo:font-size="10pt" style:font-size-asian="10pt" style:font-name-complex="Arial" style:font-size-complex="10pt" style:font-weight-complex="bold"/>
    </style:style>
    <style:style style:name="T93_38" style:family="text">
      <style:text-properties fo:font-size="10pt" style:font-size-asian="10pt" style:font-name-complex="Arial" style:font-size-complex="10pt" style:font-weight-complex="bold"/>
    </style:style>
    <style:style style:name="T93_39" style:family="text">
      <style:text-properties fo:font-size="10pt" style:font-size-asian="10pt" style:font-name-complex="Arial" style:font-size-complex="10pt" style:font-weight-complex="bold"/>
    </style:style>
    <style:style style:name="T93_40" style:family="text">
      <style:text-properties fo:font-size="10pt" style:font-size-asian="10pt" style:font-name-complex="Arial" style:font-size-complex="10pt" style:font-weight-complex="bold"/>
    </style:style>
    <style:style style:name="T93_41" style:family="text">
      <style:text-properties fo:font-size="10pt" style:font-size-asian="10pt" style:font-name-complex="Arial" style:font-size-complex="10pt" style:font-weight-complex="bold"/>
    </style:style>
    <style:style style:name="T93_42" style:family="text">
      <style:text-properties fo:font-size="10pt" style:font-size-asian="10pt" style:font-name-complex="Arial" style:font-size-complex="10pt" style:font-weight-complex="bold"/>
    </style:style>
    <style:style style:name="T93_43" style:family="text">
      <style:text-properties fo:font-size="10pt" style:font-size-asian="10pt" style:font-name-complex="Arial" style:font-size-complex="10pt" style:font-weight-complex="bold"/>
    </style:style>
    <style:style style:name="T93_44" style:family="text">
      <style:text-properties fo:font-size="10pt" style:font-size-asian="10pt" style:font-name-complex="Arial" style:font-size-complex="10pt" style:font-weight-complex="bold"/>
    </style:style>
    <style:style style:name="T93_45" style:family="text">
      <style:text-properties fo:font-size="10pt" style:font-size-asian="10pt" style:font-name-complex="Arial" style:font-size-complex="10pt" style:font-weight-complex="bold"/>
    </style:style>
    <style:style style:name="T93_46" style:family="text">
      <style:text-properties fo:font-size="10pt" style:font-size-asian="10pt" style:font-name-complex="Arial" style:font-size-complex="10pt" style:font-weight-complex="bold"/>
    </style:style>
    <style:style style:name="T93_47" style:family="text">
      <style:text-properties fo:font-size="10pt" style:font-size-asian="10pt" style:font-name-complex="Arial" style:font-size-complex="10pt" style:font-weight-complex="bold"/>
    </style:style>
    <style:style style:name="T93_48" style:family="text">
      <style:text-properties fo:font-size="10pt" style:font-size-asian="10pt" style:font-name-complex="Arial" style:font-size-complex="10pt" style:font-weight-complex="bold"/>
    </style:style>
    <style:style style:name="T93_49" style:family="text">
      <style:text-properties fo:font-size="10pt" style:font-size-asian="10pt" style:font-name-complex="Arial" style:font-size-complex="10pt" style:font-weight-complex="bold"/>
    </style:style>
    <style:style style:name="T93_50" style:family="text">
      <style:text-properties fo:font-size="10pt" style:font-size-asian="10pt" style:font-name-complex="Arial" style:font-size-complex="10pt" style:font-weight-complex="bold"/>
    </style:style>
    <style:style style:name="T93_51" style:family="text">
      <style:text-properties fo:font-size="10pt" style:font-size-asian="10pt" style:font-name-complex="Arial" style:font-size-complex="10pt" style:font-weight-complex="bold"/>
    </style:style>
    <style:style style:name="T93_52" style:family="text">
      <style:text-properties fo:font-size="10pt" style:font-size-asian="10pt" style:font-name-complex="Arial" style:font-size-complex="10pt" style:font-weight-complex="bold"/>
    </style:style>
    <style:style style:name="T93_53" style:family="text">
      <style:text-properties fo:font-size="10pt" style:font-size-asian="10pt" style:font-name-complex="Arial" style:font-size-complex="10pt" style:font-weight-complex="bold"/>
    </style:style>
    <style:style style:name="T93_54" style:family="text">
      <style:text-properties fo:font-size="10pt" style:font-size-asian="10pt" style:font-name-complex="Arial" style:font-size-complex="10pt" style:font-weight-complex="bold"/>
    </style:style>
    <style:style style:name="T93_55" style:family="text">
      <style:text-properties fo:font-size="10pt" style:font-size-asian="10pt" style:font-name-complex="Arial" style:font-size-complex="10pt" style:font-weight-complex="bold"/>
    </style:style>
    <style:style style:name="T93_56" style:family="text">
      <style:text-properties fo:font-size="10pt" style:font-size-asian="10pt" style:font-name-complex="Arial" style:font-size-complex="10pt" style:font-weight-complex="bold"/>
    </style:style>
    <style:style style:name="T93_57" style:family="text">
      <style:text-properties fo:font-size="10pt" style:font-size-asian="10pt" style:font-name-complex="Arial" style:font-size-complex="10pt" style:font-weight-complex="bold"/>
    </style:style>
    <style:style style:name="P94" style:family="paragraph" style:parent-style-name="Normal">
      <style:paragraph-properties fo:line-height="115%"/>
      <style:text-properties fo:font-size="11pt" style:font-size-asian="11pt" style:font-name-complex="Arial" style:font-size-complex="11pt" style:font-weight-complex="bold"/>
    </style:style>
    <style:style style:name="Table4" style:family="table">
      <style:table-properties table:align="left" style:width="15.903cm" fo:margin-left="0cm"/>
    </style:style>
    <style:style style:name="Column12" style:family="table-column">
      <style:table-column-properties style:column-width="3.18cm" style:use-optimal-column-width="false"/>
    </style:style>
    <style:style style:name="Column13" style:family="table-column">
      <style:table-column-properties style:column-width="3.18cm" style:use-optimal-column-width="false"/>
    </style:style>
    <style:style style:name="Column14" style:family="table-column">
      <style:table-column-properties style:column-width="3.18cm" style:use-optimal-column-width="false"/>
    </style:style>
    <style:style style:name="Column15" style:family="table-column">
      <style:table-column-properties style:column-width="3.18cm" style:use-optimal-column-width="false"/>
    </style:style>
    <style:style style:name="Column16" style:family="table-column">
      <style:table-column-properties style:column-width="3.182cm" style:use-optimal-column-width="false"/>
    </style:style>
    <style:style style:name="Row9" style:family="table-row">
      <style:table-row-properties style:min-row-height="0.6cm" style:use-optimal-row-height="false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Normal">
      <style:paragraph-properties fo:line-height="115%" fo:margin-bottom="0cm"/>
    </style:style>
    <style:style style:name="T9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Normal">
      <style:paragraph-properties fo:line-height="115%" fo:margin-bottom="0cm"/>
    </style:style>
    <style:style style:name="T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P97" style:family="paragraph" style:parent-style-name="Normal">
      <style:paragraph-properties fo:line-height="115%" fo:margin-bottom="0cm"/>
    </style:style>
    <style:style style:name="T9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Normal">
      <style:paragraph-properties fo:line-height="115%" fo:margin-bottom="0cm"/>
    </style:style>
    <style:style style:name="T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Normal">
      <style:paragraph-properties fo:line-height="115%" fo:margin-bottom="0cm"/>
    </style:style>
    <style:style style:name="T9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0" style:family="paragraph" style:parent-style-name="Normal">
      <style:paragraph-properties fo:line-height="115%" fo:margin-bottom="0cm"/>
    </style:style>
    <style:style style:name="T10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Row10" style:family="table-row">
      <style:table-row-properties style:min-row-height="0.6cm" style:use-optimal-row-height="false"/>
    </style:style>
    <style:style style:name="Cell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1" style:family="paragraph" style:parent-style-name="Normal">
      <style:paragraph-properties fo:line-height="115%" fo:margin-bottom="0cm"/>
    </style:style>
    <style:style style:name="T1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2" style:family="paragraph" style:parent-style-name="Normal">
      <style:paragraph-properties fo:line-height="115%" fo:margin-bottom="0cm"/>
    </style:style>
    <style:style style:name="T1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03" style:family="paragraph" style:parent-style-name="Normal">
      <style:paragraph-properties fo:line-height="115%" fo:margin-bottom="0cm"/>
    </style:style>
    <style:style style:name="T10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4" style:family="paragraph" style:parent-style-name="Normal">
      <style:paragraph-properties fo:line-height="115%" fo:margin-bottom="0cm"/>
    </style:style>
    <style:style style:name="T1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05" style:family="paragraph" style:parent-style-name="Normal">
      <style:paragraph-properties fo:line-height="115%" fo:margin-bottom="0cm"/>
    </style:style>
    <style:style style:name="T10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Normal">
      <style:paragraph-properties fo:line-height="115%" fo:margin-bottom="0cm"/>
    </style:style>
    <style:style style:name="T10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0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06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07" style:family="paragraph" style:parent-style-name="Normal">
      <style:paragraph-properties fo:line-height="115%" fo:margin-bottom="0cm"/>
    </style:style>
    <style:style style:name="T10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8" style:family="paragraph" style:parent-style-name="Normal">
      <style:paragraph-properties fo:line-height="115%" fo:margin-bottom="0cm"/>
    </style:style>
    <style:style style:name="T10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09" style:family="paragraph" style:parent-style-name="Normal">
      <style:paragraph-properties fo:line-height="115%" fo:margin-bottom="0cm"/>
    </style:style>
    <style:style style:name="T10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09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10" style:family="paragraph" style:parent-style-name="Normal">
      <style:paragraph-properties fo:line-height="115%" fo:margin-bottom="0cm"/>
    </style:style>
    <style:style style:name="T11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6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10_7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0_8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0_9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11" style:family="table-row">
      <style:table-row-properties style:min-row-height="0.6cm" style:use-optimal-row-height="false"/>
    </style:style>
    <style:style style:name="Cell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Normal">
      <style:paragraph-properties fo:line-height="115%" fo:margin-bottom="0cm"/>
    </style:style>
    <style:style style:name="T11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2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2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Normal">
      <style:paragraph-properties fo:line-height="115%" fo:margin-bottom="0cm"/>
    </style:style>
    <style:style style:name="T11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Normal">
      <style:paragraph-properties fo:line-height="115%" fo:margin-bottom="0cm"/>
    </style:style>
    <style:style style:name="T11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5" style:family="paragraph" style:parent-style-name="Normal">
      <style:paragraph-properties fo:line-height="115%" fo:margin-bottom="0cm"/>
    </style:style>
    <style:style style:name="T11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16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17" style:family="paragraph" style:parent-style-name="Normal">
      <style:paragraph-properties fo:line-height="115%" fo:margin-bottom="0cm"/>
    </style:style>
    <style:style style:name="T11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7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12" style:family="table-row">
      <style:table-row-properties style:min-row-height="0.6cm" style:use-optimal-row-height="false"/>
    </style:style>
    <style:style style:name="Cell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8" style:family="paragraph" style:parent-style-name="Normal">
      <style:paragraph-properties fo:line-height="115%" fo:margin-bottom="0cm"/>
    </style:style>
    <style:style style:name="T11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Normal">
      <style:paragraph-properties fo:line-height="115%" fo:margin-bottom="0cm"/>
    </style:style>
    <style:style style:name="T11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6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19_7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20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1" style:family="paragraph" style:parent-style-name="Normal">
      <style:paragraph-properties fo:line-height="115%" fo:margin-bottom="0cm"/>
    </style:style>
    <style:style style:name="T12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2" style:family="paragraph" style:parent-style-name="Normal">
      <style:paragraph-properties fo:line-height="115%" fo:margin-bottom="0cm"/>
    </style:style>
    <style:style style:name="T12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23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24" style:family="paragraph" style:parent-style-name="Normal">
      <style:paragraph-properties fo:line-height="115%" fo:margin-bottom="0cm"/>
    </style:style>
    <style:style style:name="T12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24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5" style:family="paragraph" style:parent-style-name="Normal">
      <style:paragraph-properties fo:line-height="115%" fo:margin-bottom="0cm"/>
    </style:style>
    <style:style style:name="T12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26" style:family="paragraph" style:parent-style-name="Normal">
      <style:paragraph-properties fo:line-height="115%" fo:margin-bottom="0cm"/>
    </style:style>
    <style:style style:name="T12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26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26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26_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126_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26_6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13" style:family="table-row">
      <style:table-row-properties style:min-row-height="0.6cm" style:use-optimal-row-height="false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7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8" style:family="paragraph" style:parent-style-name="Normal">
      <style:paragraph-properties fo:line-height="115%" fo:margin-bottom="0cm"/>
    </style:style>
    <style:style style:name="T12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28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9" style:family="paragraph" style:parent-style-name="Normal">
      <style:paragraph-properties fo:line-height="115%" fo:margin-bottom="0cm"/>
    </style:style>
    <style:style style:name="T12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0" style:family="paragraph" style:parent-style-name="Normal">
      <style:paragraph-properties fo:line-height="115%" fo:margin-bottom="0cm"/>
    </style:style>
    <style:style style:name="T13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1" style:family="paragraph" style:parent-style-name="Normal">
      <style:paragraph-properties fo:line-height="115%" fo:margin-bottom="0cm"/>
    </style:style>
    <style:style style:name="T13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31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14" style:family="table-row">
      <style:table-row-properties style:min-row-height="5.666cm" style:use-optimal-row-height="false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2" style:family="paragraph" style:parent-style-name="Normal">
      <style:paragraph-properties fo:line-height="115%" fo:margin-bottom="0cm"/>
    </style:style>
    <style:style style:name="T13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3" style:family="paragraph" style:parent-style-name="Normal">
      <style:paragraph-properties fo:line-height="115%" fo:margin-bottom="0cm"/>
    </style:style>
    <style:style style:name="T13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4" style:family="paragraph" style:parent-style-name="Normal">
      <style:paragraph-properties fo:line-height="115%" fo:margin-bottom="0cm"/>
    </style:style>
    <style:style style:name="T13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5" style:family="paragraph" style:parent-style-name="Normal">
      <style:paragraph-properties fo:line-height="115%" fo:margin-bottom="0cm"/>
    </style:style>
    <style:style style:name="T13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136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137" style:family="paragraph" style:parent-style-name="Normal">
      <style:paragraph-properties fo:line-height="115%" fo:margin-bottom="0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8" style:family="paragraph" style:parent-style-name="Normal">
      <style:paragraph-properties fo:line-height="115%" fo:margin-bottom="0cm"/>
    </style:style>
    <style:style style:name="T13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P139" style:family="paragraph" style:parent-style-name="Normal">
      <style:paragraph-properties fo:line-height="115%" fo:margin-bottom="0cm"/>
    </style:style>
    <style:style style:name="T13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39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40" style:family="paragraph" style:parent-style-name="Normal">
      <style:paragraph-properties fo:line-height="115%" fo:margin-bottom="0cm"/>
    </style:style>
    <style:style style:name="T14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4" style:family="text"/>
    <style:style style:name="T140_5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140_6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140_7" style:family="text" style:parent-style-name="Internet_20_link">
      <style:text-properties fo:color="#0563c1"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140_8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140_9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0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2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3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4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140_15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P141" style:family="paragraph" style:parent-style-name="Normal">
      <style:paragraph-properties fo:line-height="115%"/>
      <style:text-properties fo:font-size="11pt" style:font-size-asian="11pt" style:font-name-complex="Arial" style:font-size-complex="11pt" style:font-weight-complex="bold"/>
    </style:style>
    <style:style style:name="P142" style:family="paragraph" style:parent-style-name="Normal">
      <style:paragraph-properties fo:line-height="115%"/>
    </style:style>
    <style:style style:name="T142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43" style:family="paragraph" style:parent-style-name="Normal">
      <style:paragraph-properties fo:line-height="115%"/>
      <style:text-properties fo:font-size="11pt" style:font-size-asian="11pt" style:font-name-complex="Arial" style:font-size-complex="11pt"/>
    </style:style>
    <style:style style:name="P144" style:family="paragraph" style:parent-style-name="Normal">
      <style:paragraph-properties fo:text-align="justify" fo:line-height="115%" fo:margin-bottom="0.282cm"/>
    </style:style>
    <style:style style:name="T144_1" style:family="text">
      <style:text-properties fo:font-size="10pt" style:font-size-asian="10pt" style:font-name-complex="Arial" style:font-size-complex="10pt"/>
    </style:style>
    <style:style style:name="T144_2" style:family="text">
      <style:text-properties fo:font-size="10pt" style:font-size-asian="10pt" style:font-name-complex="Arial" style:font-size-complex="10pt"/>
    </style:style>
    <style:style style:name="T144_3" style:family="text">
      <style:text-properties fo:font-size="10pt" style:font-size-asian="10pt" style:font-name-complex="Arial" style:font-size-complex="10pt"/>
    </style:style>
    <style:style style:name="T144_4" style:family="text">
      <style:text-properties fo:font-size="10pt" style:font-size-asian="10pt" style:font-name-complex="Arial" style:font-size-complex="10pt"/>
    </style:style>
    <style:style style:name="T144_5" style:family="text">
      <style:text-properties fo:font-size="10pt" style:font-size-asian="10pt" style:font-name-complex="Arial" style:font-size-complex="10pt"/>
    </style:style>
    <style:style style:name="T144_6" style:family="text">
      <style:text-properties fo:font-size="10pt" style:font-size-asian="10pt" style:font-name-complex="Arial" style:font-size-complex="10pt"/>
    </style:style>
    <style:style style:name="T144_7" style:family="text">
      <style:text-properties fo:font-size="10pt" style:font-size-asian="10pt" style:font-name-complex="Arial" style:font-size-complex="10pt"/>
    </style:style>
    <style:style style:name="T144_8" style:family="text">
      <style:text-properties fo:font-size="10pt" style:font-size-asian="10pt" style:font-name-complex="Arial" style:font-size-complex="10pt"/>
    </style:style>
    <style:style style:name="T144_9" style:family="text">
      <style:text-properties fo:font-size="10pt" style:font-size-asian="10pt" style:font-name-complex="Arial" style:font-size-complex="10pt"/>
    </style:style>
    <style:style style:name="T144_10" style:family="text">
      <style:text-properties fo:font-size="10pt" style:font-size-asian="10pt" style:font-name-complex="Arial" style:font-size-complex="10pt"/>
    </style:style>
    <style:style style:name="T144_11" style:family="text">
      <style:text-properties fo:font-size="10pt" style:font-size-asian="10pt" style:font-name-complex="Arial" style:font-size-complex="10pt"/>
    </style:style>
    <style:style style:name="T144_12" style:family="text">
      <style:text-properties fo:font-size="10pt" style:font-size-asian="10pt" style:font-name-complex="Arial" style:font-size-complex="10pt"/>
    </style:style>
    <style:style style:name="T144_13" style:family="text">
      <style:text-properties fo:font-size="10pt" style:font-size-asian="10pt" style:font-name-complex="Arial" style:font-size-complex="10pt"/>
    </style:style>
    <style:style style:name="T144_14" style:family="text">
      <style:text-properties fo:font-size="10pt" style:font-size-asian="10pt" style:font-name-complex="Arial" style:font-size-complex="10pt"/>
    </style:style>
    <style:style style:name="T144_15" style:family="text">
      <style:text-properties fo:font-size="10pt" style:font-size-asian="10pt" style:font-name-complex="Arial" style:font-size-complex="10pt"/>
    </style:style>
    <style:style style:name="T144_16" style:family="text">
      <style:text-properties fo:font-size="10pt" style:font-size-asian="10pt" style:font-name-complex="Arial" style:font-size-complex="10pt"/>
    </style:style>
    <style:style style:name="T144_17" style:family="text">
      <style:text-properties fo:font-size="10pt" style:font-size-asian="10pt" style:font-name-complex="Arial" style:font-size-complex="10pt"/>
    </style:style>
    <style:style style:name="T144_18" style:family="text">
      <style:text-properties fo:font-size="10pt" style:font-size-asian="10pt" style:font-name-complex="Arial" style:font-size-complex="10pt"/>
    </style:style>
    <style:style style:name="T144_19" style:family="text">
      <style:text-properties fo:font-size="10pt" style:font-size-asian="10pt" style:font-name-complex="Arial" style:font-size-complex="10pt"/>
    </style:style>
    <style:style style:name="T144_20" style:family="text">
      <style:text-properties fo:font-size="10pt" style:font-size-asian="10pt" style:font-name-complex="Arial" style:font-size-complex="10pt"/>
    </style:style>
    <style:style style:name="T144_21" style:family="text">
      <style:text-properties fo:font-size="10pt" style:font-size-asian="10pt" style:font-name-complex="Arial" style:font-size-complex="10pt"/>
    </style:style>
    <style:style style:name="T144_22" style:family="text">
      <style:text-properties fo:font-size="10pt" style:font-size-asian="10pt" style:font-name-complex="Arial" style:font-size-complex="10pt"/>
    </style:style>
    <style:style style:name="T144_23" style:family="text">
      <style:text-properties fo:font-size="10pt" style:font-size-asian="10pt" style:font-name-complex="Arial" style:font-size-complex="10pt"/>
    </style:style>
    <style:style style:name="T144_24" style:family="text">
      <style:text-properties fo:font-size="10pt" style:font-size-asian="10pt" style:font-name-complex="Arial" style:font-size-complex="10pt"/>
    </style:style>
    <style:style style:name="T144_25" style:family="text">
      <style:text-properties fo:font-size="10pt" style:font-size-asian="10pt" style:font-name-complex="Arial" style:font-size-complex="10pt"/>
    </style:style>
    <style:style style:name="P145" style:family="paragraph" style:parent-style-name="Normal">
      <style:paragraph-properties fo:text-align="justify" fo:line-height="115%" fo:margin-bottom="0.282cm"/>
    </style:style>
    <style:style style:name="T145_1" style:family="text">
      <style:text-properties fo:font-size="10pt" style:font-size-asian="10pt" style:font-name-complex="Arial" style:font-size-complex="10pt"/>
    </style:style>
    <style:style style:name="T145_2" style:family="text">
      <style:text-properties fo:font-size="10pt" style:font-size-asian="10pt" style:font-name-complex="Arial" style:font-size-complex="10pt"/>
    </style:style>
    <style:style style:name="T145_3" style:family="text">
      <style:text-properties fo:font-size="10pt" style:font-size-asian="10pt" style:font-name-complex="Arial" style:font-size-complex="10pt"/>
    </style:style>
    <style:style style:name="T145_4" style:family="text">
      <style:text-properties fo:font-size="10pt" style:font-size-asian="10pt" style:font-name-complex="Arial" style:font-size-complex="10pt"/>
    </style:style>
    <style:style style:name="T145_5" style:family="text">
      <style:text-properties fo:font-size="10pt" style:font-size-asian="10pt" style:font-name-complex="Arial" style:font-size-complex="10pt"/>
    </style:style>
    <style:style style:name="T145_6" style:family="text">
      <style:text-properties fo:font-size="10pt" style:font-size-asian="10pt" style:font-name-complex="Arial" style:font-size-complex="10pt"/>
    </style:style>
    <style:style style:name="T145_7" style:family="text">
      <style:text-properties fo:font-size="10pt" style:font-size-asian="10pt" style:font-name-complex="Arial" style:font-size-complex="10pt"/>
    </style:style>
    <style:style style:name="T145_8" style:family="text">
      <style:text-properties fo:font-size="10pt" style:font-size-asian="10pt" style:font-name-complex="Arial" style:font-size-complex="10pt"/>
    </style:style>
    <style:style style:name="T145_9" style:family="text">
      <style:text-properties fo:font-size="10pt" style:font-size-asian="10pt" style:font-name-complex="Arial" style:font-size-complex="10pt"/>
    </style:style>
    <style:style style:name="T145_10" style:family="text">
      <style:text-properties fo:font-size="10pt" style:font-size-asian="10pt" style:font-name-complex="Arial" style:font-size-complex="10pt"/>
    </style:style>
    <style:style style:name="T145_11" style:family="text">
      <style:text-properties fo:font-size="10pt" style:font-size-asian="10pt" style:font-name-complex="Arial" style:font-size-complex="10pt"/>
    </style:style>
    <style:style style:name="T145_12" style:family="text">
      <style:text-properties fo:font-size="10pt" style:font-size-asian="10pt" style:font-name-complex="Arial" style:font-size-complex="10pt"/>
    </style:style>
    <style:style style:name="T145_13" style:family="text">
      <style:text-properties fo:font-size="10pt" style:font-size-asian="10pt" style:font-name-complex="Arial" style:font-size-complex="10pt"/>
    </style:style>
    <style:style style:name="T145_14" style:family="text">
      <style:text-properties fo:font-size="10pt" style:font-size-asian="10pt" style:font-name-complex="Arial" style:font-size-complex="10pt"/>
    </style:style>
    <style:style style:name="P146" style:family="paragraph" style:parent-style-name="Normal">
      <style:paragraph-properties fo:text-align="justify" fo:line-height="115%" fo:margin-bottom="0.282cm"/>
      <style:text-properties fo:font-size="10pt" style:font-size-asian="10pt" style:font-name-complex="Arial" style:font-size-complex="10pt"/>
    </style:style>
    <style:style style:name="P147" style:family="paragraph" style:parent-style-name="Normal">
      <style:paragraph-properties fo:text-align="justify" fo:line-height="115%" fo:margin-bottom="0.282cm"/>
      <style:text-properties fo:font-size="10pt" style:font-size-asian="10pt" style:font-name-complex="Arial" style:font-size-complex="10pt"/>
    </style:style>
    <style:style style:name="P148" style:family="paragraph" style:parent-style-name="Normal">
      <style:paragraph-properties fo:text-align="justify" fo:line-height="115%" fo:margin-bottom="0.282cm"/>
      <style:text-properties fo:font-size="10pt" style:font-size-asian="10pt" style:font-name-complex="Arial" style:font-size-complex="10pt"/>
    </style:style>
    <style:style style:name="P149" style:family="paragraph" style:parent-style-name="Normal">
      <style:paragraph-properties fo:text-align="justify" fo:line-height="115%" fo:margin-bottom="0.282cm"/>
      <style:text-properties fo:font-size="10pt" style:font-size-asian="10pt" style:font-name-complex="Arial" style:font-size-complex="10pt"/>
    </style:style>
    <style:style style:name="P150" style:family="paragraph" style:parent-style-name="Heading_20_2">
      <style:paragraph-properties fo:background-color="#d9e2f3" fo:line-height="115%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50_1" style:family="text">
      <style:text-properties fo:font-style="normal" style:font-style-asian="normal" style:font-name-complex="Arial"/>
    </style:style>
    <style:style style:name="T150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151" style:family="paragraph" style:parent-style-name="Normal">
      <style:paragraph-properties fo:line-height="115%"/>
      <style:text-properties fo:font-size="11pt" style:font-size-asian="11pt" style:font-name-complex="Arial" style:font-size-complex="11pt"/>
    </style:style>
    <style:style style:name="Table5" style:family="table">
      <style:table-properties table:align="left" style:width="16.503cm" fo:margin-left="-0.259cm"/>
    </style:style>
    <style:style style:name="Column17" style:family="table-column">
      <style:table-column-properties style:column-width="3.013cm"/>
    </style:style>
    <style:style style:name="Column18" style:family="table-column">
      <style:table-column-properties style:column-width="1.087cm"/>
    </style:style>
    <style:style style:name="Column19" style:family="table-column">
      <style:table-column-properties style:column-width="1.653cm"/>
    </style:style>
    <style:style style:name="Column20" style:family="table-column">
      <style:table-column-properties style:column-width="5.791cm"/>
    </style:style>
    <style:style style:name="Column21" style:family="table-column">
      <style:table-column-properties style:column-width="4.96cm"/>
    </style:style>
    <style:style style:name="Row15" style:family="table-row">
      <style:table-row-properties style:min-row-height="0.863cm"/>
    </style:style>
    <style:style style:name="Cell59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52" style:family="paragraph" style:parent-style-name="Normal">
      <style:paragraph-properties fo:line-height="115%" fo:margin-bottom="0cm"/>
    </style:style>
    <style:style style:name="T1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0" style:family="table-cell">
      <style:table-cell-properties fo:background-color="#ffffff" style:vertical-align="top" fo:border-top="#000000 0.018cm solid" fo:border-bottom="#000000 0.018cm solid" fo:border-left="#000000 0.018cm solid" fo:border-right="#000000 0.018cm solid" fo:wrap-option="wrap"/>
    </style:style>
    <style:style style:name="P153" style:family="paragraph" style:parent-style-name="Normal">
      <style:paragraph-properties fo:line-height="115%" fo:margin-bottom="0cm"/>
    </style:style>
    <style:style style:name="T153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612cm"/>
    </style:style>
    <style:style style:name="Cell61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54" style:family="paragraph" style:parent-style-name="Normal">
      <style:paragraph-properties fo:line-height="115%" fo:margin-bottom="0cm"/>
    </style:style>
    <style:style style:name="T1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5" style:family="paragraph" style:parent-style-name="Normal">
      <style:paragraph-properties fo:line-height="115%" fo:margin-bottom="0cm"/>
    </style:style>
    <style:style style:name="T1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56" style:family="paragraph" style:parent-style-name="Normal">
      <style:paragraph-properties fo:line-height="115%" fo:margin-bottom="0cm"/>
    </style:style>
    <style:style style:name="T1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7" style:family="paragraph" style:parent-style-name="Normal">
      <style:paragraph-properties fo:line-height="115%" fo:margin-bottom="0cm"/>
    </style:style>
    <style:style style:name="T157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7" style:family="table-row">
      <style:table-row-properties style:min-row-height="0.609cm"/>
    </style:style>
    <style:style style:name="Cell65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58" style:family="paragraph" style:parent-style-name="Normal">
      <style:paragraph-properties fo:line-height="115%" fo:margin-bottom="0cm"/>
    </style:style>
    <style:style style:name="T1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9" style:family="paragraph" style:parent-style-name="Normal">
      <style:paragraph-properties fo:line-height="115%" fo:margin-bottom="0cm"/>
    </style:style>
    <style:style style:name="T1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60" style:family="paragraph" style:parent-style-name="Normal">
      <style:paragraph-properties fo:line-height="115%" fo:margin-bottom="0cm"/>
    </style:style>
    <style:style style:name="T1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1" style:family="paragraph" style:parent-style-name="Normal">
      <style:paragraph-properties fo:line-height="115%" fo:margin-bottom="0cm"/>
    </style:style>
    <style:style style:name="T16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62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6" style:family="table">
      <style:table-properties table:align="left" style:width="16.494cm" fo:margin-left="0cm"/>
    </style:style>
    <style:style style:name="Column22" style:family="table-column">
      <style:table-column-properties style:column-width="4.242cm"/>
    </style:style>
    <style:style style:name="Column23" style:family="table-column">
      <style:table-column-properties style:column-width="3cm"/>
    </style:style>
    <style:style style:name="Column24" style:family="table-column">
      <style:table-column-properties style:column-width="9.252cm"/>
    </style:style>
    <style:style style:name="Row18" style:family="table-row">
      <style:table-row-properties style:min-row-height="0.482cm"/>
    </style:style>
    <style:style style:name="Cell69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63" style:family="paragraph" style:parent-style-name="Normal">
      <style:paragraph-properties fo:line-height="115%" fo:margin-bottom="0cm"/>
    </style:style>
    <style:style style:name="T1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0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64" style:family="paragraph" style:parent-style-name="Normal">
      <style:paragraph-properties fo:line-height="115%" fo:margin-bottom="0cm"/>
    </style:style>
    <style:style style:name="T1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1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165" style:family="paragraph" style:parent-style-name="Normal">
      <style:paragraph-properties fo:line-height="115%" fo:margin-bottom="0cm"/>
    </style:style>
    <style:style style:name="T1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9" style:family="table-row"/>
    <style:style style:name="Cell7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6" style:family="paragraph" style:parent-style-name="Normal">
      <style:paragraph-properties fo:line-height="115%" fo:margin-bottom="0cm"/>
    </style:style>
    <style:style style:name="T166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7" style:family="paragraph" style:parent-style-name="Normal">
      <style:paragraph-properties fo:line-height="115%" fo:margin-bottom="0cm"/>
    </style:style>
    <style:style style:name="T1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8" style:family="paragraph" style:parent-style-name="Normal">
      <style:paragraph-properties fo:line-height="115%" fo:margin-bottom="0cm"/>
    </style:style>
    <style:style style:name="T1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6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0" style:family="table-row"/>
    <style:style style:name="Cell7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9" style:family="paragraph" style:parent-style-name="Normal">
      <style:paragraph-properties fo:line-height="115%" fo:margin-bottom="0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0" style:family="paragraph" style:parent-style-name="Normal">
      <style:paragraph-properties fo:line-height="115%" fo:margin-bottom="0cm"/>
    </style:style>
    <style:style style:name="T1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1" style:family="paragraph" style:parent-style-name="Normal">
      <style:paragraph-properties fo:line-height="115%" fo:margin-bottom="0cm"/>
    </style:style>
    <style:style style:name="T1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17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172" style:family="paragraph" style:parent-style-name="Normal">
      <style:paragraph-properties fo:line-height="115%" fo:margin-bottom="0cm"/>
    </style:style>
    <style:style style:name="T1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7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7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21" style:family="table-row">
      <style:table-row-properties style:min-row-height="0.529cm"/>
    </style:style>
    <style:style style:name="Cell7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3" style:family="paragraph" style:parent-style-name="Normal">
      <style:paragraph-properties fo:line-height="115%" fo:margin-bottom="0cm"/>
    </style:style>
    <style:style style:name="T173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4" style:family="paragraph" style:parent-style-name="Normal">
      <style:paragraph-properties fo:line-height="115%" fo:margin-bottom="0cm"/>
    </style:style>
    <style:style style:name="T1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line-height="115%" fo:margin-bottom="0cm"/>
    </style:style>
    <style:style style:name="T1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7" style:family="paragraph" style:parent-style-name="Normal">
      <style:paragraph-properties fo:line-height="115%" fo:margin-bottom="0cm"/>
    </style:style>
    <style:style style:name="T1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7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7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8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line-height="115%" fo:margin-bottom="0cm"/>
    </style:style>
    <style:style style:name="T1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7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80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1" style:family="paragraph" style:parent-style-name="Normal">
      <style:paragraph-properties fo:text-align="justify" fo:line-height="115%"/>
    </style:style>
    <style:style style:name="T1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183" style:family="paragraph" style:parent-style-name="Normal">
      <style:paragraph-properties fo:text-align="justify" fo:line-height="115%"/>
    </style:style>
    <style:style style:name="T183_1" style:family="text">
      <style:text-properties fo:font-size="10pt" style:font-size-asian="10pt" style:font-name-complex="Arial" style:font-size-complex="10pt"/>
    </style:style>
    <style:style style:name="T183_2" style:family="text">
      <style:text-properties fo:font-size="10pt" style:font-size-asian="10pt" style:font-name-complex="Arial" style:font-size-complex="10pt"/>
    </style:style>
    <style:style style:name="T183_3" style:family="text">
      <style:text-properties fo:font-size="10pt" style:font-size-asian="10pt" style:font-name-complex="Arial" style:font-size-complex="10pt"/>
    </style:style>
    <style:style style:name="T183_4" style:family="text">
      <style:text-properties fo:font-size="10pt" style:font-size-asian="10pt" style:font-name-complex="Arial" style:font-size-complex="10pt"/>
    </style:style>
    <style:style style:name="T183_5" style:family="text">
      <style:text-properties fo:font-size="10pt" style:font-size-asian="10pt" style:font-name-complex="Arial" style:font-size-complex="10pt"/>
    </style:style>
    <style:style style:name="T183_6" style:family="text">
      <style:text-properties fo:font-size="10pt" style:font-size-asian="10pt" style:font-name-complex="Arial" style:font-size-complex="10pt"/>
    </style:style>
    <style:style style:name="T183_7" style:family="text">
      <style:text-properties fo:font-size="10pt" style:font-size-asian="10pt" style:font-name-complex="Arial" style:font-size-complex="10pt"/>
    </style:style>
    <style:style style:name="T183_8" style:family="text">
      <style:text-properties fo:font-size="10pt" style:font-size-asian="10pt" style:font-name-complex="Arial" style:font-size-complex="10pt"/>
    </style:style>
    <style:style style:name="T183_9" style:family="text">
      <style:text-properties fo:font-size="10pt" style:font-size-asian="10pt" style:font-name-complex="Arial" style:font-size-complex="10pt"/>
    </style:style>
    <style:style style:name="T183_10" style:family="text">
      <style:text-properties fo:font-size="10pt" style:font-size-asian="10pt" style:font-name-complex="Arial" style:font-size-complex="10pt"/>
    </style:style>
    <style:style style:name="T183_11" style:family="text">
      <style:text-properties fo:font-size="10pt" style:font-size-asian="10pt" style:font-name-complex="Arial" style:font-size-complex="10pt"/>
    </style:style>
    <style:style style:name="T183_12" style:family="text">
      <style:text-properties fo:font-size="10pt" style:font-size-asian="10pt" style:font-name-complex="Arial" style:font-size-complex="10pt"/>
    </style:style>
    <style:style style:name="T183_13" style:family="text">
      <style:text-properties fo:font-size="10pt" style:font-size-asian="10pt" style:font-name-complex="Arial" style:font-size-complex="10pt"/>
    </style:style>
    <style:style style:name="T183_14" style:family="text">
      <style:text-properties fo:font-size="10pt" style:font-size-asian="10pt" style:font-name-complex="Arial" style:font-size-complex="10pt"/>
    </style:style>
    <style:style style:name="T183_15" style:family="text">
      <style:text-properties fo:font-size="10pt" style:font-size-asian="10pt" style:font-name-complex="Arial" style:font-size-complex="10pt"/>
    </style:style>
    <style:style style:name="T183_16" style:family="text">
      <style:text-properties fo:font-size="10pt" style:font-size-asian="10pt" style:font-name-complex="Arial" style:font-size-complex="10pt"/>
    </style:style>
    <style:style style:name="T183_17" style:family="text">
      <style:text-properties fo:font-size="10pt" style:font-size-asian="10pt" style:font-name-complex="Arial" style:font-size-complex="10pt"/>
    </style:style>
    <style:style style:name="T183_18" style:family="text">
      <style:text-properties fo:font-size="10pt" style:font-size-asian="10pt" style:font-name-complex="Arial" style:font-size-complex="10pt"/>
    </style:style>
    <style:style style:name="T183_19" style:family="text">
      <style:text-properties fo:font-size="10pt" style:font-size-asian="10pt" style:font-name-complex="Arial" style:font-size-complex="10pt"/>
    </style:style>
    <style:style style:name="T183_20" style:family="text">
      <style:text-properties fo:font-size="10pt" style:font-size-asian="10pt" style:font-name-complex="Arial" style:font-size-complex="10pt"/>
    </style:style>
    <style:style style:name="T183_21" style:family="text">
      <style:text-properties fo:font-size="10pt" style:font-size-asian="10pt" style:font-name-complex="Arial" style:font-size-complex="10pt"/>
    </style:style>
    <style:style style:name="T183_22" style:family="text">
      <style:text-properties fo:font-size="10pt" style:font-size-asian="10pt" style:font-name-complex="Arial" style:font-size-complex="10pt"/>
    </style:style>
    <style:style style:name="T183_23" style:family="text">
      <style:text-properties fo:font-size="10pt" style:font-size-asian="10pt" style:font-name-complex="Arial" style:font-size-complex="10pt"/>
    </style:style>
    <style:style style:name="T183_24" style:family="text">
      <style:text-properties fo:font-size="10pt" style:font-size-asian="10pt" style:font-name-complex="Arial" style:font-size-complex="10pt"/>
    </style:style>
    <style:style style:name="T183_25" style:family="text">
      <style:text-properties fo:font-size="10pt" style:font-size-asian="10pt" style:font-name-complex="Arial" style:font-size-complex="10pt"/>
    </style:style>
    <style:style style:name="T183_26" style:family="text">
      <style:text-properties fo:font-size="10pt" style:font-size-asian="10pt" style:font-name-complex="Arial" style:font-size-complex="10pt"/>
    </style:style>
    <style:style style:name="T183_27" style:family="text">
      <style:text-properties fo:font-size="10pt" style:font-size-asian="10pt" style:font-name-complex="Arial" style:font-size-complex="10pt"/>
    </style:style>
    <style:style style:name="T183_28" style:family="text">
      <style:text-properties fo:font-size="10pt" style:font-size-asian="10pt" style:font-name-complex="Arial" style:font-size-complex="10pt"/>
    </style:style>
    <style:style style:name="T183_29" style:family="text">
      <style:text-properties fo:font-size="10pt" style:font-size-asian="10pt" style:font-name-complex="Arial" style:font-size-complex="10pt"/>
    </style:style>
    <style:style style:name="T183_30" style:family="text">
      <style:text-properties fo:font-size="10pt" style:font-size-asian="10pt" style:font-name-complex="Arial" style:font-size-complex="10pt"/>
    </style:style>
    <style:style style:name="T183_31" style:family="text">
      <style:text-properties fo:font-size="10pt" style:font-size-asian="10pt" style:font-name-complex="Arial" style:font-size-complex="10pt"/>
    </style:style>
    <style:style style:name="P18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185" style:family="paragraph" style:parent-style-name="Normal">
      <style:paragraph-properties fo:text-align="justify" fo:line-height="115%"/>
    </style:style>
    <style:style style:name="T185_1" style:family="text">
      <style:text-properties fo:font-size="10pt" style:font-size-asian="10pt" style:font-name-complex="Arial" style:font-size-complex="10pt"/>
    </style:style>
    <style:style style:name="T185_2" style:family="text">
      <style:text-properties fo:font-size="10pt" style:font-size-asian="10pt" style:font-name-complex="Arial" style:font-size-complex="10pt"/>
    </style:style>
    <style:style style:name="T185_3" style:family="text">
      <style:text-properties fo:font-size="10pt" style:font-size-asian="10pt" style:font-name-complex="Arial" style:font-size-complex="10pt"/>
    </style:style>
    <style:style style:name="T185_4" style:family="text">
      <style:text-properties fo:font-size="10pt" style:font-size-asian="10pt" style:font-name-complex="Arial" style:font-size-complex="10pt"/>
    </style:style>
    <style:style style:name="T185_5" style:family="text">
      <style:text-properties fo:font-size="10pt" style:font-size-asian="10pt" style:font-name-complex="Arial" style:font-size-complex="10pt"/>
    </style:style>
    <style:style style:name="T185_6" style:family="text">
      <style:text-properties fo:font-size="10pt" style:font-size-asian="10pt" style:font-name-complex="Arial" style:font-size-complex="10pt"/>
    </style:style>
    <style:style style:name="T185_7" style:family="text">
      <style:text-properties fo:font-size="10pt" style:font-size-asian="10pt" style:font-name-complex="Arial" style:font-size-complex="10pt"/>
    </style:style>
    <style:style style:name="T185_8" style:family="text">
      <style:text-properties fo:font-size="10pt" style:font-size-asian="10pt" style:font-name-complex="Arial" style:font-size-complex="10pt"/>
    </style:style>
    <style:style style:name="T185_9" style:family="text">
      <style:text-properties fo:font-size="10pt" style:font-size-asian="10pt" style:font-name-complex="Arial" style:font-size-complex="10pt"/>
    </style:style>
    <style:style style:name="T185_10" style:family="text">
      <style:text-properties fo:font-size="10pt" style:font-size-asian="10pt" style:font-name-complex="Arial" style:font-size-complex="10pt"/>
    </style:style>
    <style:style style:name="T185_11" style:family="text">
      <style:text-properties fo:font-size="10pt" style:font-size-asian="10pt" style:font-name-complex="Arial" style:font-size-complex="10pt"/>
    </style:style>
    <style:style style:name="T185_12" style:family="text">
      <style:text-properties fo:font-size="10pt" style:font-size-asian="10pt" style:font-name-complex="Arial" style:font-size-complex="10pt"/>
    </style:style>
    <style:style style:name="T185_13" style:family="text">
      <style:text-properties fo:font-size="10pt" style:font-size-asian="10pt" style:font-name-complex="Arial" style:font-size-complex="10pt"/>
    </style:style>
    <style:style style:name="T185_14" style:family="text">
      <style:text-properties fo:font-size="10pt" style:font-size-asian="10pt" style:font-name-complex="Arial" style:font-size-complex="10pt"/>
    </style:style>
    <style:style style:name="T185_15" style:family="text">
      <style:text-properties fo:font-size="10pt" style:font-size-asian="10pt" style:font-name-complex="Arial" style:font-size-complex="10pt"/>
    </style:style>
    <style:style style:name="T185_16" style:family="text">
      <style:text-properties fo:font-size="10pt" style:font-size-asian="10pt" style:font-name-complex="Arial" style:font-size-complex="10pt"/>
    </style:style>
    <style:style style:name="T185_17" style:family="text">
      <style:text-properties fo:font-size="10pt" style:font-size-asian="10pt" style:font-name-complex="Arial" style:font-size-complex="10pt"/>
    </style:style>
    <style:style style:name="T185_18" style:family="text">
      <style:text-properties fo:font-size="10pt" style:font-size-asian="10pt" style:font-name-complex="Arial" style:font-size-complex="10pt"/>
    </style:style>
    <style:style style:name="T185_19" style:family="text">
      <style:text-properties fo:font-size="10pt" style:font-size-asian="10pt" style:font-name-complex="Arial" style:font-size-complex="10pt"/>
    </style:style>
    <style:style style:name="T185_20" style:family="text">
      <style:text-properties fo:font-size="10pt" style:font-size-asian="10pt" style:font-name-complex="Arial" style:font-size-complex="10pt"/>
    </style:style>
    <style:style style:name="T185_21" style:family="text">
      <style:text-properties fo:font-size="10pt" style:font-size-asian="10pt" style:font-name-complex="Arial" style:font-size-complex="10pt"/>
    </style:style>
    <style:style style:name="T185_22" style:family="text">
      <style:text-properties fo:font-size="10pt" style:font-size-asian="10pt" style:font-name-complex="Arial" style:font-size-complex="10pt"/>
    </style:style>
    <style:style style:name="T185_23" style:family="text">
      <style:text-properties fo:font-size="10pt" style:font-size-asian="10pt" style:font-name-complex="Arial" style:font-size-complex="10pt"/>
    </style:style>
    <style:style style:name="T185_24" style:family="text">
      <style:text-properties fo:font-size="10pt" style:font-size-asian="10pt" style:font-name-complex="Arial" style:font-size-complex="10pt"/>
    </style:style>
    <style:style style:name="T185_25" style:family="text">
      <style:text-properties fo:font-size="10pt" style:font-size-asian="10pt" style:font-name-complex="Arial" style:font-size-complex="10pt"/>
    </style:style>
    <style:style style:name="T185_26" style:family="text">
      <style:text-properties fo:font-size="10pt" style:font-size-asian="10pt" style:font-name-complex="Arial" style:font-size-complex="10pt"/>
    </style:style>
    <style:style style:name="T185_27" style:family="text">
      <style:text-properties fo:font-size="10pt" style:font-size-asian="10pt" style:font-name-complex="Arial" style:font-size-complex="10pt"/>
    </style:style>
    <style:style style:name="T185_28" style:family="text">
      <style:text-properties fo:font-size="10pt" style:font-size-asian="10pt" style:font-name-complex="Arial" style:font-size-complex="10pt"/>
    </style:style>
    <style:style style:name="T185_29" style:family="text">
      <style:text-properties fo:font-size="10pt" style:font-size-asian="10pt" style:font-name-complex="Arial" style:font-size-complex="10pt"/>
    </style:style>
    <style:style style:name="T185_30" style:family="text">
      <style:text-properties fo:font-size="10pt" style:font-size-asian="10pt" style:font-name-complex="Arial" style:font-size-complex="10pt"/>
    </style:style>
    <style:style style:name="T185_31" style:family="text">
      <style:text-properties fo:font-size="10pt" style:font-size-asian="10pt" style:font-name-complex="Arial" style:font-size-complex="10pt"/>
    </style:style>
    <style:style style:name="T185_32" style:family="text">
      <style:text-properties fo:font-size="10pt" style:font-size-asian="10pt" style:font-name-complex="Arial" style:font-size-complex="10pt"/>
    </style:style>
    <style:style style:name="T185_33" style:family="text">
      <style:text-properties fo:font-size="10pt" style:font-size-asian="10pt" style:font-name-complex="Arial" style:font-size-complex="10pt"/>
    </style:style>
    <style:style style:name="P18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187" style:family="paragraph" style:parent-style-name="Normal">
      <style:paragraph-properties fo:text-align="justify" fo:line-height="115%"/>
    </style:style>
    <style:style style:name="T187_1" style:family="text">
      <style:text-properties fo:font-size="10pt" style:font-size-asian="10pt" style:font-name-complex="Arial" style:font-size-complex="10pt"/>
    </style:style>
    <style:style style:name="P18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189" style:family="paragraph" style:parent-style-name="Normal">
      <style:paragraph-properties fo:text-align="justify" fo:line-height="115%"/>
    </style:style>
    <style:style style:name="T189_1" style:family="text">
      <style:text-properties fo:font-size="10pt" style:font-size-asian="10pt" style:font-name-complex="Arial" style:font-size-complex="10pt"/>
    </style:style>
    <style:style style:name="P190" style:family="paragraph" style:parent-style-name="Normal">
      <style:paragraph-properties fo:text-align="justify" fo:line-height="115%"/>
    </style:style>
    <style:style style:name="T190_1" style:family="text">
      <style:text-properties fo:font-size="9pt" style:font-size-asian="9pt" style:font-name-complex="Arial" style:font-size-complex="9pt"/>
    </style:style>
    <style:style style:name="P19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192" style:family="paragraph" style:parent-style-name="Normal">
      <style:paragraph-properties fo:text-align="justify" fo:line-height="115%"/>
    </style:style>
    <style:style style:name="FR3" style:family="graphic" style:parent-style-name="Normal">
      <style:graphic-properties draw:stroke="none" draw:fill="none" fo:border-top="none" fo:border-bottom="none" fo:border-left="none" fo:border-right="none" fo:clip="rect(7.028cm 28.336cm 4.514cm 10.16cm)" style:flow-with-text="false" style:run-through="foreground" draw:auto-grow-height="false" draw:auto-grow-width="false"/>
    </style:style>
    <style:style style:name="T192_1" style:family="text">
      <style:text-properties fo:font-size="10pt" style:font-size-asian="10pt" style:font-name-complex="Arial" style:font-size-complex="10pt"/>
    </style:style>
    <style:style style:name="FR4" style:family="graphic" style:parent-style-name="Normal">
      <style:graphic-properties draw:stroke="none" draw:fill="none" fo:border-top="none" fo:border-bottom="none" fo:border-left="none" fo:border-right="none" fo:clip="rect(8.055cm 13.151cm 9.801cm 23.293cm)" style:flow-with-text="false" style:run-through="foreground" draw:auto-grow-height="false" draw:auto-grow-width="false"/>
    </style:style>
    <style:style style:name="FR5" style:family="graphic" style:parent-style-name="Normal">
      <style:graphic-properties draw:stroke="none" draw:fill="none" fo:border-top="none" fo:border-bottom="none" fo:border-left="none" fo:border-right="none" fo:clip="rect(10.261cm 28.234cm 4.927cm 11.031cm)" style:flow-with-text="false" style:run-through="foreground" draw:auto-grow-height="false" draw:auto-grow-width="false"/>
    </style:style>
    <style:style style:name="P193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style:font-weight-complex="bold"/>
    </style:style>
    <style:style style:name="P194" style:family="paragraph" style:parent-style-name="Normal">
      <style:paragraph-properties fo:text-align="justify" fo:line-height="115%"/>
    </style:style>
    <style:style style:name="T194_1" style:family="text">
      <style:text-properties fo:font-size="10pt" style:font-size-asian="10pt" style:font-name-complex="Arial" style:font-size-complex="10pt" style:font-weight-complex="bold"/>
    </style:style>
    <style:style style:name="T194_2" style:family="text">
      <style:text-properties fo:font-size="10pt" style:font-size-asian="10pt" style:font-name-complex="Arial" style:font-size-complex="10pt" style:font-weight-complex="bold"/>
    </style:style>
    <style:style style:name="T194_3" style:family="text">
      <style:text-properties fo:font-size="10pt" style:font-size-asian="10pt" style:font-name-complex="Arial" style:font-size-complex="10pt" style:font-weight-complex="bold"/>
    </style:style>
    <style:style style:name="T194_4" style:family="text">
      <style:text-properties fo:font-size="10pt" style:font-size-asian="10pt" style:font-name-complex="Arial" style:font-size-complex="10pt" style:font-weight-complex="bold"/>
    </style:style>
    <style:style style:name="T194_5" style:family="text">
      <style:text-properties fo:font-size="10pt" style:font-size-asian="10pt" style:font-name-complex="Arial" style:font-size-complex="10pt" style:font-weight-complex="bold"/>
    </style:style>
    <style:style style:name="T194_6" style:family="text">
      <style:text-properties fo:font-size="10pt" style:font-size-asian="10pt" style:font-name-complex="Arial" style:font-size-complex="10pt" style:font-weight-complex="bold"/>
    </style:style>
    <style:style style:name="T194_7" style:family="text">
      <style:text-properties fo:font-size="10pt" style:font-size-asian="10pt" style:font-name-complex="Arial" style:font-size-complex="10pt" style:font-weight-complex="bold"/>
    </style:style>
    <style:style style:name="T194_8" style:family="text">
      <style:text-properties fo:font-size="10pt" style:font-size-asian="10pt" style:font-name-complex="Arial" style:font-size-complex="10pt" style:font-weight-complex="bold"/>
    </style:style>
    <style:style style:name="T194_9" style:family="text">
      <style:text-properties fo:font-size="10pt" style:font-size-asian="10pt" style:font-name-complex="Arial" style:font-size-complex="10pt" style:font-weight-complex="bold"/>
    </style:style>
    <style:style style:name="T194_10" style:family="text">
      <style:text-properties fo:font-size="10pt" style:font-size-asian="10pt" style:font-name-complex="Arial" style:font-size-complex="10pt" style:font-weight-complex="bold"/>
    </style:style>
    <style:style style:name="T194_11" style:family="text">
      <style:text-properties fo:font-size="10pt" style:font-size-asian="10pt" style:font-name-complex="Arial" style:font-size-complex="10pt" style:font-weight-complex="bold"/>
    </style:style>
    <style:style style:name="T194_12" style:family="text">
      <style:text-properties fo:font-size="10pt" style:font-size-asian="10pt" style:font-name-complex="Arial" style:font-size-complex="10pt" style:font-weight-complex="bold"/>
    </style:style>
    <style:style style:name="T194_13" style:family="text">
      <style:text-properties fo:font-size="10pt" style:font-size-asian="10pt" style:font-name-complex="Arial" style:font-size-complex="10pt" style:font-weight-complex="bold"/>
    </style:style>
    <style:style style:name="T194_14" style:family="text">
      <style:text-properties fo:font-size="10pt" style:font-size-asian="10pt" style:font-name-complex="Arial" style:font-size-complex="10pt" style:font-weight-complex="bold"/>
    </style:style>
    <style:style style:name="T194_15" style:family="text">
      <style:text-properties fo:font-size="10pt" style:font-size-asian="10pt" style:font-name-complex="Arial" style:font-size-complex="10pt" style:font-weight-complex="bold"/>
    </style:style>
    <style:style style:name="T194_16" style:family="text">
      <style:text-properties fo:font-size="10pt" style:font-size-asian="10pt" style:font-name-complex="Arial" style:font-size-complex="10pt" style:font-weight-complex="bold"/>
    </style:style>
    <style:style style:name="T194_17" style:family="text">
      <style:text-properties fo:font-size="10pt" style:font-size-asian="10pt" style:font-name-complex="Arial" style:font-size-complex="10pt" style:font-weight-complex="bold"/>
    </style:style>
    <style:style style:name="T194_18" style:family="text">
      <style:text-properties fo:font-size="10pt" style:font-size-asian="10pt" style:font-name-complex="Arial" style:font-size-complex="10pt" style:font-weight-complex="bold"/>
    </style:style>
    <style:style style:name="T194_19" style:family="text">
      <style:text-properties fo:font-size="10pt" style:font-size-asian="10pt" style:font-name-complex="Arial" style:font-size-complex="10pt" style:font-weight-complex="bold"/>
    </style:style>
    <style:style style:name="T194_20" style:family="text">
      <style:text-properties fo:font-size="10pt" style:font-size-asian="10pt" style:font-name-complex="Arial" style:font-size-complex="10pt" style:font-weight-complex="bold"/>
    </style:style>
    <style:style style:name="T194_21" style:family="text">
      <style:text-properties fo:font-size="10pt" style:font-size-asian="10pt" style:font-name-complex="Arial" style:font-size-complex="10pt" style:font-weight-complex="bold"/>
    </style:style>
    <style:style style:name="P19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196" style:family="paragraph" style:parent-style-name="Normal">
      <style:paragraph-properties fo:text-align="justify" fo:line-height="115%"/>
    </style:style>
    <style:style style:name="T196_1" style:family="text">
      <style:text-properties fo:font-size="9pt" style:font-name-asian="Arial" style:font-size-asian="9pt" style:font-name-complex="Arial" style:font-size-complex="9pt" fo:language="en" fo:country="US"/>
    </style:style>
    <style:style style:name="T196_2" style:family="text">
      <style:text-properties fo:font-size="9pt" style:font-name-asian="Arial" style:font-size-asian="9pt" style:font-name-complex="Arial" style:font-size-complex="9pt" fo:language="en" fo:country="US"/>
    </style:style>
    <style:style style:name="P197" style:family="paragraph" style:parent-style-name="Normal">
      <style:paragraph-properties fo:text-align="center" fo:line-height="115%"/>
      <style:text-properties style:font-name-complex="Arial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98" style:family="paragraph" style:parent-style-name="Normal">
      <style:paragraph-properties fo:text-align="justify" fo:line-height="115%"/>
      <style:text-properties fo:font-size="11pt" style:font-size-asian="11pt" style:font-name-complex="Arial" style:font-size-complex="11pt" fo:font-weight="bold" style:font-weight-asian="bold"/>
    </style:style>
    <style:style style:name="P199" style:family="paragraph" style:parent-style-name="Normal">
      <style:paragraph-properties fo:text-align="justify" fo:line-height="115%"/>
    </style:style>
    <style:style style:name="T199_1" style:family="text">
      <style:text-properties fo:font-size="11pt" style:font-size-asian="11pt" style:font-name-complex="Arial" style:font-size-complex="11pt" fo:font-weight="bold" style:font-weight-asian="bold"/>
    </style:style>
    <style:style style:name="T199_2" style:family="text">
      <style:text-properties fo:font-size="10pt" style:font-size-asian="10pt" style:font-name-complex="Arial" style:font-size-complex="10pt"/>
    </style:style>
    <style:style style:name="P20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201" style:family="paragraph" style:parent-style-name="Normal">
      <style:paragraph-properties fo:text-align="justify" fo:line-height="115%"/>
    </style:style>
    <style:style style:name="T2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02" style:family="paragraph" style:parent-style-name="Normal">
      <style:paragraph-properties fo:text-align="justify" fo:line-height="115%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03" style:family="paragraph" style:parent-style-name="Normal">
      <style:paragraph-properties fo:text-align="justify" fo:line-height="115%"/>
    </style:style>
    <style:style style:name="T203_1" style:family="text">
      <style:text-properties fo:font-size="10pt" style:font-size-asian="10pt" style:font-name-complex="Arial" style:font-size-complex="10pt"/>
    </style:style>
    <style:style style:name="T203_2" style:family="text">
      <style:text-properties fo:font-size="10pt" style:font-size-asian="10pt" style:font-name-complex="Arial" style:font-size-complex="10pt"/>
    </style:style>
    <style:style style:name="T203_3" style:family="text">
      <style:text-properties fo:font-size="10pt" style:font-size-asian="10pt" style:font-name-complex="Arial" style:font-size-complex="10pt"/>
    </style:style>
    <style:style style:name="T203_4" style:family="text">
      <style:text-properties fo:font-size="10pt" style:font-size-asian="10pt" style:font-name-complex="Arial" style:font-size-complex="10pt"/>
    </style:style>
    <style:style style:name="T203_5" style:family="text">
      <style:text-properties fo:font-size="10pt" style:font-size-asian="10pt" style:font-name-complex="Arial" style:font-size-complex="10pt"/>
    </style:style>
    <style:style style:name="T203_6" style:family="text">
      <style:text-properties fo:font-size="10pt" style:font-size-asian="10pt" style:font-name-complex="Arial" style:font-size-complex="10pt"/>
    </style:style>
    <style:style style:name="P20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05" style:family="paragraph" style:parent-style-name="Normal">
      <style:paragraph-properties fo:text-align="justify" fo:line-height="115%"/>
    </style:style>
    <style:style style:name="T205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05_2" style:family="text">
      <style:text-properties fo:font-size="10pt" style:font-size-asian="10pt" style:font-name-complex="Arial" style:font-size-complex="10pt"/>
    </style:style>
    <style:style style:name="P206" style:family="paragraph" style:parent-style-name="Normal">
      <style:paragraph-properties fo:text-align="justify" fo:text-indent="1.27cm" fo:line-height="115%"/>
    </style:style>
    <style:style style:name="T20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06_2" style:family="text">
      <style:text-properties fo:font-size="10pt" style:font-size-asian="10pt" style:font-name-complex="Arial" style:font-size-complex="10pt"/>
    </style:style>
    <style:style style:name="T206_3" style:family="text">
      <style:text-properties fo:font-size="10pt" style:font-size-asian="10pt" style:font-name-complex="Arial" style:font-size-complex="10pt"/>
    </style:style>
    <style:style style:name="T206_4" style:family="text">
      <style:text-properties fo:font-size="10pt" style:font-size-asian="10pt" style:font-name-complex="Arial" style:font-size-complex="10pt"/>
    </style:style>
    <style:style style:name="T206_5" style:family="text">
      <style:text-properties fo:font-size="10pt" style:font-size-asian="10pt" style:font-name-complex="Arial" style:font-size-complex="10pt"/>
    </style:style>
    <style:style style:name="T206_6" style:family="text">
      <style:text-properties fo:font-size="10pt" style:font-size-asian="10pt" style:font-name-complex="Arial" style:font-size-complex="10pt"/>
    </style:style>
    <style:style style:name="T206_7" style:family="text">
      <style:text-properties fo:font-size="10pt" style:font-size-asian="10pt" style:font-name-complex="Arial" style:font-size-complex="10pt"/>
    </style:style>
    <style:style style:name="T206_8" style:family="text">
      <style:text-properties fo:font-size="10pt" style:font-size-asian="10pt" style:font-name-complex="Arial" style:font-size-complex="10pt"/>
    </style:style>
    <style:style style:name="T206_9" style:family="text">
      <style:text-properties fo:font-size="10pt" style:font-size-asian="10pt" style:font-name-complex="Arial" style:font-size-complex="10pt"/>
    </style:style>
    <style:style style:name="T206_10" style:family="text">
      <style:text-properties fo:font-size="10pt" style:font-size-asian="10pt" style:font-name-complex="Arial" style:font-size-complex="10pt"/>
    </style:style>
    <style:style style:name="T206_11" style:family="text">
      <style:text-properties fo:font-size="10pt" style:font-size-asian="10pt" style:font-name-complex="Arial" style:font-size-complex="10pt"/>
    </style:style>
    <style:style style:name="T206_12" style:family="text">
      <style:text-properties fo:font-size="10pt" style:font-size-asian="10pt" style:font-name-complex="Arial" style:font-size-complex="10pt"/>
    </style:style>
    <style:style style:name="P20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08" style:family="paragraph" style:parent-style-name="Normal">
      <style:paragraph-properties fo:text-align="justify" fo:line-height="115%"/>
    </style:style>
    <style:style style:name="T208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08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08_3" style:family="text">
      <style:text-properties fo:font-size="10pt" style:font-size-asian="10pt" style:font-name-complex="Arial" style:font-size-complex="10pt"/>
    </style:style>
    <style:style style:name="T208_4" style:family="text">
      <style:text-properties fo:font-size="10pt" style:font-size-asian="10pt" style:font-name-complex="Arial" style:font-size-complex="10pt"/>
    </style:style>
    <style:style style:name="T208_5" style:family="text">
      <style:text-properties fo:font-size="10pt" style:font-size-asian="10pt" style:font-name-complex="Arial" style:font-size-complex="10pt"/>
    </style:style>
    <style:style style:name="P20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10" style:family="paragraph" style:parent-style-name="Normal">
      <style:paragraph-properties fo:text-align="justify" fo:line-height="115%"/>
    </style:style>
    <style:style style:name="T210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10_2" style:family="text">
      <style:text-properties fo:font-size="10pt" style:font-size-asian="10pt" style:font-name-complex="Arial" style:font-size-complex="10pt"/>
    </style:style>
    <style:style style:name="T210_3" style:family="text">
      <style:text-properties fo:font-size="10pt" style:font-size-asian="10pt" style:font-name-complex="Arial" style:font-size-complex="10pt"/>
    </style:style>
    <style:style style:name="T210_4" style:family="text">
      <style:text-properties fo:font-size="10pt" style:font-size-asian="10pt" style:font-name-complex="Arial" style:font-size-complex="10pt"/>
    </style:style>
    <style:style style:name="T210_5" style:family="text">
      <style:text-properties fo:font-size="10pt" style:font-size-asian="10pt" style:font-name-complex="Arial" style:font-size-complex="10pt"/>
    </style:style>
    <style:style style:name="T210_6" style:family="text">
      <style:text-properties fo:font-size="10pt" style:font-size-asian="10pt" style:font-name-complex="Arial" style:font-size-complex="10pt"/>
    </style:style>
    <style:style style:name="T210_7" style:family="text">
      <style:text-properties fo:font-size="10pt" style:font-size-asian="10pt" style:font-name-complex="Arial" style:font-size-complex="10pt"/>
    </style:style>
    <style:style style:name="T210_8" style:family="text">
      <style:text-properties fo:font-size="10pt" style:font-size-asian="10pt" style:font-name-complex="Arial" style:font-size-complex="10pt"/>
    </style:style>
    <style:style style:name="P211" style:family="paragraph" style:parent-style-name="Normal">
      <style:paragraph-properties fo:text-align="justify" fo:line-height="115%" fo:margin-left="1.27cm"/>
    </style:style>
    <style:style style:name="T211_1" style:family="text">
      <style:text-properties fo:font-size="10pt" style:font-size-asian="10pt" style:font-name-complex="Arial" style:text-underline-style="solid" style:text-underline-color="font-color"/>
    </style:style>
    <style:style style:name="T211_2" style:family="text">
      <style:text-properties fo:font-size="10pt" style:font-size-asian="10pt" style:font-name-complex="Arial"/>
    </style:style>
    <style:style style:name="T211_3" style:family="text">
      <style:text-properties fo:font-size="10pt" style:font-size-asian="10pt" style:font-name-complex="Arial"/>
    </style:style>
    <style:style style:name="T211_4" style:family="text">
      <style:text-properties fo:font-size="10pt" style:font-size-asian="10pt" style:font-name-complex="Arial"/>
    </style:style>
    <style:style style:name="T211_5" style:family="text">
      <style:text-properties fo:font-size="10pt" style:font-size-asian="10pt" style:font-name-complex="Arial"/>
    </style:style>
    <style:style style:name="T211_6" style:family="text">
      <style:text-properties fo:font-size="10pt" style:font-size-asian="10pt" style:font-name-complex="Arial"/>
    </style:style>
    <style:style style:name="T211_7" style:family="text">
      <style:text-properties fo:font-size="10pt" style:font-size-asian="10pt" style:font-name-complex="Arial"/>
    </style:style>
    <style:style style:name="P212" style:family="paragraph" style:parent-style-name="List_20_Paragraph">
      <style:paragraph-properties fo:text-align="justify" fo:line-height="115%" fo:margin-bottom="0cm"/>
      <style:text-properties fo:font-size="10pt" style:font-size-asian="10pt" style:font-name-complex="Arial"/>
    </style:style>
    <style:style style:name="P213" style:family="paragraph" style:parent-style-name="Normal">
      <style:paragraph-properties fo:text-align="justify" fo:line-height="115%"/>
    </style:style>
    <style:style style:name="T213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13_2" style:family="text">
      <style:text-properties fo:font-size="10pt" style:font-size-asian="10pt" style:font-name-complex="Arial" style:font-size-complex="10pt"/>
    </style:style>
    <style:style style:name="T213_3" style:family="text">
      <style:text-properties fo:font-size="10pt" style:font-size-asian="10pt" style:font-name-complex="Arial" style:font-size-complex="10pt"/>
    </style:style>
    <style:style style:name="T213_4" style:family="text">
      <style:text-properties fo:font-size="10pt" style:font-size-asian="10pt" style:font-name-complex="Arial" style:font-size-complex="10pt"/>
    </style:style>
    <style:style style:name="T213_5" style:family="text">
      <style:text-properties fo:font-size="10pt" style:font-size-asian="10pt" style:font-name-complex="Arial" style:font-size-complex="10pt"/>
    </style:style>
    <style:style style:name="T213_6" style:family="text">
      <style:text-properties fo:font-size="10pt" style:font-size-asian="10pt" style:font-name-complex="Arial" style:font-size-complex="10pt"/>
    </style:style>
    <style:style style:name="T213_7" style:family="text">
      <style:text-properties fo:font-size="10pt" style:font-size-asian="10pt" style:font-name-complex="Arial" style:font-size-complex="10pt"/>
    </style:style>
    <style:style style:name="T213_8" style:family="text">
      <style:text-properties fo:font-size="10pt" style:font-size-asian="10pt" style:font-name-complex="Arial" style:font-size-complex="10pt"/>
    </style:style>
    <style:style style:name="T213_9" style:family="text">
      <style:text-properties fo:font-size="10pt" style:font-size-asian="10pt" style:font-name-complex="Arial" style:font-size-complex="10pt"/>
    </style:style>
    <style:style style:name="T213_10" style:family="text">
      <style:text-properties fo:font-size="10pt" style:font-size-asian="10pt" style:font-name-complex="Arial" style:font-size-complex="10pt"/>
    </style:style>
    <style:style style:name="T213_11" style:family="text">
      <style:text-properties fo:font-size="10pt" style:font-size-asian="10pt" style:font-name-complex="Arial" style:font-size-complex="10pt"/>
    </style:style>
    <style:style style:name="T213_12" style:family="text">
      <style:text-properties fo:font-size="10pt" style:font-size-asian="10pt" style:font-name-complex="Arial" style:font-size-complex="10pt"/>
    </style:style>
    <style:style style:name="P214" style:family="paragraph" style:parent-style-name="Normal">
      <style:paragraph-properties fo:text-align="justify" fo:line-height="115%" fo:margin-left="1.27cm"/>
    </style:style>
    <style:style style:name="T214_1" style:family="text">
      <style:text-properties fo:font-size="10pt" style:font-size-asian="10pt" style:font-name-complex="Arial" style:text-underline-style="solid" style:text-underline-color="font-color"/>
    </style:style>
    <style:style style:name="T214_2" style:family="text">
      <style:text-properties fo:font-size="10pt" style:font-size-asian="10pt" style:font-name-complex="Arial"/>
    </style:style>
    <style:style style:name="T214_3" style:family="text">
      <style:text-properties fo:font-size="10pt" style:font-size-asian="10pt" style:font-name-complex="Arial"/>
    </style:style>
    <style:style style:name="T214_4" style:family="text">
      <style:text-properties fo:font-size="10pt" style:font-size-asian="10pt" style:font-name-complex="Arial"/>
    </style:style>
    <style:style style:name="T214_5" style:family="text">
      <style:text-properties fo:font-size="10pt" style:font-size-asian="10pt" style:font-name-complex="Arial"/>
    </style:style>
    <style:style style:name="T214_6" style:family="text">
      <style:text-properties fo:font-size="10pt" style:font-size-asian="10pt" style:font-name-complex="Arial"/>
    </style:style>
    <style:style style:name="T214_7" style:family="text">
      <style:text-properties fo:font-size="10pt" style:font-size-asian="10pt" style:font-name-complex="Arial"/>
    </style:style>
    <style:style style:name="T214_8" style:family="text">
      <style:text-properties fo:font-size="10pt" style:font-size-asian="10pt" style:font-name-complex="Arial"/>
    </style:style>
    <style:style style:name="T214_9" style:family="text">
      <style:text-properties fo:font-size="10pt" style:font-size-asian="10pt" style:font-name-complex="Arial"/>
    </style:style>
    <style:style style:name="T214_10" style:family="text">
      <style:text-properties fo:font-size="10pt" style:font-size-asian="10pt" style:font-name-complex="Arial"/>
    </style:style>
    <style:style style:name="T214_11" style:family="text">
      <style:text-properties fo:font-size="10pt" style:font-size-asian="10pt" style:font-name-complex="Arial"/>
    </style:style>
    <style:style style:name="T214_12" style:family="text">
      <style:text-properties fo:font-size="10pt" style:font-size-asian="10pt" style:font-name-complex="Arial"/>
    </style:style>
    <style:style style:name="T214_13" style:family="text">
      <style:text-properties fo:font-size="10pt" style:font-size-asian="10pt" style:font-name-complex="Arial"/>
    </style:style>
    <style:style style:name="T214_14" style:family="text">
      <style:text-properties fo:font-size="10pt" style:font-size-asian="10pt" style:font-name-complex="Arial"/>
    </style:style>
    <style:style style:name="T214_15" style:family="text">
      <style:text-properties fo:font-size="10pt" style:font-size-asian="10pt" style:font-name-complex="Arial"/>
    </style:style>
    <style:style style:name="T214_16" style:family="text">
      <style:text-properties fo:font-size="10pt" style:font-size-asian="10pt" style:font-name-complex="Arial"/>
    </style:style>
    <style:style style:name="T214_17" style:family="text">
      <style:text-properties fo:font-size="10pt" style:font-size-asian="10pt" style:font-name-complex="Arial"/>
    </style:style>
    <style:style style:name="T214_18" style:family="text">
      <style:text-properties fo:font-size="10pt" style:font-size-asian="10pt" style:font-name-complex="Arial"/>
    </style:style>
    <style:style style:name="T214_19" style:family="text">
      <style:text-properties fo:font-size="10pt" style:font-size-asian="10pt" style:font-name-complex="Arial"/>
    </style:style>
    <style:style style:name="T214_20" style:family="text">
      <style:text-properties fo:font-size="10pt" style:font-size-asian="10pt" style:font-name-complex="Arial"/>
    </style:style>
    <style:style style:name="T214_21" style:family="text">
      <style:text-properties fo:font-size="10pt" style:font-size-asian="10pt" style:font-name-complex="Arial"/>
    </style:style>
    <style:style style:name="T214_22" style:family="text">
      <style:text-properties fo:font-size="10pt" style:font-size-asian="10pt" style:font-name-complex="Arial"/>
    </style:style>
    <style:style style:name="T214_23" style:family="text">
      <style:text-properties fo:font-size="10pt" style:font-size-asian="10pt" style:font-name-complex="Arial"/>
    </style:style>
    <style:style style:name="T214_24" style:family="text">
      <style:text-properties fo:font-size="10pt" style:font-size-asian="10pt" style:font-name-complex="Arial"/>
    </style:style>
    <style:style style:name="T214_25" style:family="text">
      <style:text-properties fo:font-size="10pt" style:font-size-asian="10pt" style:font-name-complex="Arial"/>
    </style:style>
    <style:style style:name="T214_26" style:family="text">
      <style:text-properties fo:font-size="10pt" style:font-size-asian="10pt" style:font-name-complex="Arial"/>
    </style:style>
    <style:style style:name="P215" style:family="paragraph" style:parent-style-name="Normal">
      <style:paragraph-properties fo:text-align="justify" fo:line-height="115%"/>
      <style:text-properties fo:background-color="#ffff00" fo:font-size="10pt" style:font-size-asian="10pt" style:font-name-complex="Arial"/>
    </style:style>
    <style:style style:name="P216" style:family="paragraph" style:parent-style-name="Normal">
      <style:paragraph-properties fo:text-align="justify" fo:line-height="115%"/>
    </style:style>
    <style:style style:name="T216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16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16_3" style:family="text">
      <style:text-properties fo:font-size="10pt" style:font-size-asian="10pt" style:font-name-complex="Arial"/>
    </style:style>
    <style:style style:name="T216_4" style:family="text">
      <style:text-properties fo:font-size="10pt" style:font-size-asian="10pt" style:font-name-complex="Arial"/>
    </style:style>
    <style:style style:name="T216_5" style:family="text">
      <style:text-properties fo:font-size="10pt" style:font-size-asian="10pt" style:font-name-complex="Arial"/>
    </style:style>
    <style:style style:name="T216_6" style:family="text">
      <style:text-properties fo:font-size="10pt" style:font-size-asian="10pt" style:font-name-complex="Arial"/>
    </style:style>
    <style:style style:name="T216_7" style:family="text">
      <style:text-properties fo:font-size="10pt" style:font-size-asian="10pt" style:font-name-complex="Arial"/>
    </style:style>
    <style:style style:name="T216_8" style:family="text">
      <style:text-properties fo:font-size="10pt" style:font-size-asian="10pt" style:font-name-complex="Arial"/>
    </style:style>
    <style:style style:name="T216_9" style:family="text">
      <style:text-properties fo:font-size="10pt" style:font-size-asian="10pt" style:font-name-complex="Arial"/>
    </style:style>
    <style:style style:name="P217" style:family="paragraph" style:parent-style-name="Normal">
      <style:paragraph-properties fo:line-height="115%"/>
      <style:text-properties fo:font-size="10pt" style:font-size-asian="10pt" style:font-name-complex="Arial" style:font-size-complex="11pt"/>
    </style:style>
    <style:style style:name="Table7" style:family="table">
      <style:table-properties table:align="left" style:width="16.503cm" fo:margin-left="-0.259cm"/>
    </style:style>
    <style:style style:name="Column25" style:family="table-column">
      <style:table-column-properties style:column-width="3.013cm"/>
    </style:style>
    <style:style style:name="Column26" style:family="table-column">
      <style:table-column-properties style:column-width="1.087cm"/>
    </style:style>
    <style:style style:name="Column27" style:family="table-column">
      <style:table-column-properties style:column-width="1.653cm"/>
    </style:style>
    <style:style style:name="Column28" style:family="table-column">
      <style:table-column-properties style:column-width="5.791cm"/>
    </style:style>
    <style:style style:name="Column29" style:family="table-column">
      <style:table-column-properties style:column-width="4.96cm"/>
    </style:style>
    <style:style style:name="Row22" style:family="table-row">
      <style:table-row-properties style:min-row-height="0.863cm"/>
    </style:style>
    <style:style style:name="Cell81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18" style:family="paragraph" style:parent-style-name="Normal">
      <style:paragraph-properties fo:line-height="115%" fo:margin-bottom="0cm"/>
    </style:style>
    <style:style style:name="T2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2" style:family="table-cell">
      <style:table-cell-properties fo:background-color="#ffffff" style:vertical-align="top" fo:border-top="#000000 0.018cm solid" fo:border-bottom="#000000 0.018cm solid" fo:border-left="#000000 0.018cm solid" fo:border-right="#000000 0.018cm solid" fo:wrap-option="wrap"/>
    </style:style>
    <style:style style:name="P219" style:family="paragraph" style:parent-style-name="Normal">
      <style:paragraph-properties fo:line-height="115%" fo:margin-bottom="0cm"/>
    </style:style>
    <style:style style:name="T219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612cm"/>
    </style:style>
    <style:style style:name="Cell83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20" style:family="paragraph" style:parent-style-name="Normal">
      <style:paragraph-properties fo:line-height="115%" fo:margin-bottom="0cm"/>
    </style:style>
    <style:style style:name="T2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1" style:family="paragraph" style:parent-style-name="Normal">
      <style:paragraph-properties fo:line-height="115%" fo:margin-bottom="0cm"/>
    </style:style>
    <style:style style:name="T2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22" style:family="paragraph" style:parent-style-name="Normal">
      <style:paragraph-properties fo:line-height="115%" fo:margin-bottom="0cm"/>
    </style:style>
    <style:style style:name="T2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3" style:family="paragraph" style:parent-style-name="Normal">
      <style:paragraph-properties fo:line-height="115%" fo:margin-bottom="0cm"/>
    </style:style>
    <style:style style:name="T223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609cm"/>
    </style:style>
    <style:style style:name="Cell87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24" style:family="paragraph" style:parent-style-name="Normal">
      <style:paragraph-properties fo:line-height="115%" fo:margin-bottom="0cm"/>
    </style:style>
    <style:style style:name="T2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5" style:family="paragraph" style:parent-style-name="Normal">
      <style:paragraph-properties fo:line-height="115%" fo:margin-bottom="0cm"/>
    </style:style>
    <style:style style:name="T2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26" style:family="paragraph" style:parent-style-name="Normal">
      <style:paragraph-properties fo:line-height="115%" fo:margin-bottom="0cm"/>
    </style:style>
    <style:style style:name="T2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7" style:family="paragraph" style:parent-style-name="Normal">
      <style:paragraph-properties fo:line-height="115%" fo:margin-bottom="0cm"/>
    </style:style>
    <style:style style:name="T2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28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8" style:family="table">
      <style:table-properties table:align="left" style:width="16.503cm" fo:margin-left="0cm"/>
    </style:style>
    <style:style style:name="Column30" style:family="table-column">
      <style:table-column-properties style:column-width="7.992cm"/>
    </style:style>
    <style:style style:name="Column31" style:family="table-column">
      <style:table-column-properties style:column-width="2.752cm"/>
    </style:style>
    <style:style style:name="Column32" style:family="table-column">
      <style:table-column-properties style:column-width="5.759cm"/>
    </style:style>
    <style:style style:name="Row25" style:family="table-row">
      <style:table-row-properties style:min-row-height="0.482cm"/>
    </style:style>
    <style:style style:name="Cell91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29" style:family="paragraph" style:parent-style-name="Normal">
      <style:paragraph-properties fo:line-height="115%" fo:margin-bottom="0cm"/>
    </style:style>
    <style:style style:name="T2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30" style:family="paragraph" style:parent-style-name="Normal">
      <style:paragraph-properties fo:line-height="115%" fo:margin-bottom="0cm"/>
    </style:style>
    <style:style style:name="T2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31" style:family="paragraph" style:parent-style-name="Normal">
      <style:paragraph-properties fo:line-height="115%" fo:margin-bottom="0cm"/>
    </style:style>
    <style:style style:name="T2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6" style:family="table-row"/>
    <style:style style:name="Cell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2" style:family="paragraph" style:parent-style-name="Normal">
      <style:paragraph-properties fo:line-height="115%" fo:margin-bottom="0cm"/>
    </style:style>
    <style:style style:name="T232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3" style:family="paragraph" style:parent-style-name="Normal">
      <style:paragraph-properties fo:line-height="115%" fo:margin-bottom="0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4" style:family="paragraph" style:parent-style-name="Normal">
      <style:paragraph-properties fo:line-height="115%" fo:margin-bottom="0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4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4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4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/>
    <style:style style:name="Cell9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5" style:family="paragraph" style:parent-style-name="Normal">
      <style:paragraph-properties fo:line-height="115%" fo:margin-bottom="0cm"/>
    </style:style>
    <style:style style:name="T235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6" style:family="paragraph" style:parent-style-name="Normal">
      <style:paragraph-properties fo:line-height="115%" fo:margin-bottom="0cm"/>
    </style:style>
    <style:style style:name="T236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236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7" style:family="paragraph" style:parent-style-name="Normal">
      <style:paragraph-properties fo:line-height="115%" fo:margin-bottom="0cm"/>
    </style:style>
    <style:style style:name="T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 fo:font-weight="bold" style:font-weight-asian="bold" style:font-weight-complex="bold"/>
    </style:style>
    <style:style style:name="T2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3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GB" fo:country-complex="SA"/>
    </style:style>
    <style:style style:name="T23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8" style:family="paragraph" style:parent-style-name="Normal">
      <style:paragraph-properties fo:line-height="115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529cm"/>
    </style:style>
    <style:style style:name="Cell1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9" style:family="paragraph" style:parent-style-name="Normal">
      <style:paragraph-properties fo:line-height="115%" fo:margin-bottom="0cm"/>
    </style:style>
    <style:style style:name="T239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2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9_3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0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0" style:family="paragraph" style:parent-style-name="Normal">
      <style:paragraph-properties fo:line-height="115%" fo:margin-bottom="0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1" style:family="paragraph" style:parent-style-name="Normal">
      <style:paragraph-properties fo:line-height="115%" fo:margin-bottom="0cm"/>
    </style:style>
    <style:style style:name="T2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4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42" style:family="paragraph" style:parent-style-name="Normal">
      <style:paragraph-properties fo:line-height="115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1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3" style:family="paragraph" style:parent-style-name="Normal">
      <style:paragraph-properties fo:line-height="115%" fo:margin-bottom="0cm"/>
    </style:style>
    <style:style style:name="T243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4" style:family="paragraph" style:parent-style-name="Normal">
      <style:paragraph-properties fo:line-height="115%" fo:margin-bottom="0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5" style:family="paragraph" style:parent-style-name="Normal">
      <style:paragraph-properties fo:line-height="115%" fo:margin-bottom="0cm"/>
    </style:style>
    <style:style style:name="T245_1" style:family="text">
      <style:text-properties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Normal">
      <style:paragraph-properties fo:line-height="115%" fo:margin-bottom="0cm"/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48" style:family="paragraph" style:parent-style-name="Normal">
      <style:paragraph-properties fo:text-align="justify" fo:line-height="115%"/>
    </style:style>
    <style:style style:name="T24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49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50" style:family="paragraph" style:parent-style-name="Normal">
      <style:paragraph-properties fo:text-align="justify" fo:line-height="115%" fo:keep-with-next="always"/>
    </style:style>
    <style:style style:name="T250_1" style:family="text">
      <style:text-properties fo:font-size="10pt" style:font-name-asian="Aptos" style:font-size-asian="10pt" style:font-name-complex="Arial" style:font-size-complex="10pt"/>
    </style:style>
    <style:style style:name="T250_2" style:family="text">
      <style:text-properties fo:font-size="10pt" style:font-name-asian="Aptos" style:font-size-asian="10pt" style:font-name-complex="Arial" style:font-size-complex="10pt"/>
    </style:style>
    <style:style style:name="T250_3" style:family="text">
      <style:text-properties fo:font-size="10pt" style:font-name-asian="Aptos" style:font-size-asian="10pt" style:font-name-complex="Arial" style:font-size-complex="10pt"/>
    </style:style>
    <style:style style:name="T250_4" style:family="text">
      <style:text-properties fo:font-size="10pt" style:font-name-asian="Aptos" style:font-size-asian="10pt" style:font-name-complex="Arial" style:font-size-complex="10pt"/>
    </style:style>
    <style:style style:name="T250_5" style:family="text">
      <style:text-properties fo:font-size="10pt" style:font-name-asian="Aptos" style:font-size-asian="10pt" style:font-name-complex="Arial" style:font-size-complex="10pt"/>
    </style:style>
    <style:style style:name="T250_6" style:family="text">
      <style:text-properties fo:font-size="10pt" style:font-name-asian="Aptos" style:font-size-asian="10pt" style:font-name-complex="Arial" style:font-size-complex="10pt"/>
    </style:style>
    <style:style style:name="T250_7" style:family="text">
      <style:text-properties fo:font-size="10pt" style:font-name-asian="Aptos" style:font-size-asian="10pt" style:font-name-complex="Arial" style:font-size-complex="10pt"/>
    </style:style>
    <style:style style:name="T250_8" style:family="text">
      <style:text-properties fo:font-size="10pt" style:font-name-asian="Aptos" style:font-size-asian="10pt" style:font-name-complex="Arial" style:font-size-complex="10pt"/>
    </style:style>
    <style:style style:name="T250_9" style:family="text">
      <style:text-properties fo:font-size="10pt" style:font-name-asian="Aptos" style:font-size-asian="10pt" style:font-name-complex="Arial" style:font-size-complex="10pt"/>
    </style:style>
    <style:style style:name="T250_10" style:family="text">
      <style:text-properties fo:font-size="10pt" style:font-name-asian="Aptos" style:font-size-asian="10pt" style:font-name-complex="Arial" style:font-size-complex="10pt"/>
    </style:style>
    <style:style style:name="T250_11" style:family="text">
      <style:text-properties fo:font-size="10pt" style:font-name-asian="Aptos" style:font-size-asian="10pt" style:font-name-complex="Arial" style:font-size-complex="10pt"/>
    </style:style>
    <style:style style:name="T250_12" style:family="text">
      <style:text-properties fo:font-size="10pt" style:font-size-asian="10pt" style:font-name-complex="Arial" style:font-size-complex="10pt"/>
    </style:style>
    <style:style style:name="T250_13" style:family="text">
      <style:text-properties fo:font-size="10pt" style:font-size-asian="10pt" style:font-name-complex="Arial" style:font-size-complex="10pt"/>
    </style:style>
    <style:style style:name="T250_14" style:family="text">
      <style:text-properties fo:font-size="10pt" style:font-size-asian="10pt" style:font-name-complex="Arial" style:font-size-complex="10pt"/>
    </style:style>
    <style:style style:name="T250_15" style:family="text">
      <style:text-properties fo:font-size="10pt" style:font-size-asian="10pt" style:font-name-complex="Arial" style:font-size-complex="10pt"/>
    </style:style>
    <style:style style:name="T250_16" style:family="text">
      <style:text-properties fo:font-size="10pt" style:font-size-asian="10pt" style:font-name-complex="Arial" style:font-size-complex="10pt"/>
    </style:style>
    <style:style style:name="T250_17" style:family="text">
      <style:text-properties fo:font-size="10pt" style:font-size-asian="10pt" style:font-name-complex="Arial" style:font-size-complex="10pt"/>
    </style:style>
    <style:style style:name="T250_18" style:family="text">
      <style:text-properties fo:font-size="10pt" style:font-size-asian="10pt" style:font-name-complex="Arial" style:font-size-complex="10pt"/>
    </style:style>
    <style:style style:name="T250_19" style:family="text">
      <style:text-properties fo:font-size="10pt" style:font-size-asian="10pt" style:font-name-complex="Arial" style:font-size-complex="10pt"/>
    </style:style>
    <style:style style:name="T250_20" style:family="text">
      <style:text-properties fo:font-size="10pt" style:font-size-asian="10pt" style:font-name-complex="Arial" style:font-size-complex="10pt"/>
    </style:style>
    <style:style style:name="T250_21" style:family="text">
      <style:text-properties fo:font-size="10pt" style:font-size-asian="10pt" style:font-name-complex="Arial" style:font-size-complex="10pt"/>
    </style:style>
    <style:style style:name="T250_22" style:family="text">
      <style:text-properties fo:font-size="10pt" style:font-size-asian="10pt" style:font-name-complex="Arial" style:font-size-complex="10pt"/>
    </style:style>
    <style:style style:name="T250_23" style:family="text">
      <style:text-properties fo:font-size="10pt" style:font-size-asian="10pt" style:font-name-complex="Arial" style:font-size-complex="10pt"/>
    </style:style>
    <style:style style:name="T250_24" style:family="text">
      <style:text-properties fo:font-size="10pt" style:font-size-asian="10pt" style:font-name-complex="Arial" style:font-size-complex="10pt"/>
    </style:style>
    <style:style style:name="T250_25" style:family="text">
      <style:text-properties fo:font-size="10pt" style:font-size-asian="10pt" style:font-name-complex="Arial" style:font-size-complex="10pt"/>
    </style:style>
    <style:style style:name="T250_26" style:family="text">
      <style:text-properties fo:font-size="10pt" style:font-size-asian="10pt" style:font-name-complex="Arial" style:font-size-complex="10pt"/>
    </style:style>
    <style:style style:name="T250_27" style:family="text">
      <style:text-properties fo:font-size="10pt" style:font-size-asian="10pt" style:font-name-complex="Arial" style:font-size-complex="10pt"/>
    </style:style>
    <style:style style:name="T250_28" style:family="text" style:parent-style-name="Normal">
      <style:text-properties style:text-position="super 58%" fo:font-size="10pt" style:font-size-asian="10pt" style:font-name-complex="Arial" style:font-size-complex="10pt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font-size="8pt" style:font-size-asian="8pt" style:font-size-complex="8pt"/>
    </style:style>
    <style:style style:name="T251_2" style:family="text"/>
    <style:style style:name="T251_3" style:family="text" style:parent-style-name="Internet_20_link">
      <style:text-properties fo:font-size="8pt" style:font-size-asian="8pt" style:font-size-complex="8pt"/>
    </style:style>
    <style:style style:name="T251_4" style:family="text">
      <style:text-properties fo:font-size="10pt" style:font-size-asian="10pt" style:font-name-complex="Arial" style:font-size-complex="10pt"/>
    </style:style>
    <style:style style:name="T251_5" style:family="text">
      <style:text-properties fo:font-size="10pt" style:font-size-asian="10pt" style:font-name-complex="Arial" style:font-size-complex="10pt"/>
    </style:style>
    <style:style style:name="T251_6" style:family="text">
      <style:text-properties fo:font-size="10pt" style:font-size-asian="10pt" style:font-name-complex="Arial" style:font-size-complex="10pt"/>
    </style:style>
    <style:style style:name="T251_7" style:family="text">
      <style:text-properties fo:font-size="10pt" style:font-size-asian="10pt" style:font-name-complex="Arial" style:font-size-complex="10pt"/>
    </style:style>
    <style:style style:name="T251_8" style:family="text">
      <style:text-properties fo:font-size="10pt" style:font-size-asian="10pt" style:font-name-complex="Arial" style:font-size-complex="10pt"/>
    </style:style>
    <style:style style:name="T251_9" style:family="text">
      <style:text-properties fo:font-size="10pt" style:font-size-asian="10pt" style:font-name-complex="Arial" style:font-size-complex="10pt"/>
    </style:style>
    <style:style style:name="T251_10" style:family="text">
      <style:text-properties fo:font-size="10pt" style:font-size-asian="10pt" style:font-name-complex="Arial" style:font-size-complex="10pt"/>
    </style:style>
    <style:style style:name="T251_11" style:family="text">
      <style:text-properties fo:font-size="10pt" style:font-size-asian="10pt" style:font-name-complex="Arial" style:font-size-complex="10pt"/>
    </style:style>
    <style:style style:name="T251_12" style:family="text">
      <style:text-properties fo:font-size="10pt" style:font-size-asian="10pt" style:font-name-complex="Arial" style:font-size-complex="10pt"/>
    </style:style>
    <style:style style:name="T251_13" style:family="text">
      <style:text-properties fo:font-size="10pt" style:font-size-asian="10pt" style:font-name-complex="Arial" style:font-size-complex="10pt"/>
    </style:style>
    <style:style style:name="T251_14" style:family="text">
      <style:text-properties fo:font-size="10pt" style:font-size-asian="10pt" style:font-name-complex="Arial" style:font-size-complex="10pt"/>
    </style:style>
    <style:style style:name="T251_15" style:family="text">
      <style:text-properties fo:font-size="10pt" style:font-size-asian="10pt" style:font-name-complex="Arial" style:font-size-complex="10pt"/>
    </style:style>
    <style:style style:name="P252" style:family="paragraph" style:parent-style-name="Normal">
      <style:paragraph-properties fo:line-height="115%"/>
      <style:text-properties fo:font-size="10pt" style:font-size-asian="10pt" style:font-name-complex="Arial" style:font-size-complex="11pt"/>
    </style:style>
    <style:style style:name="P253" style:family="paragraph" style:parent-style-name="Normal">
      <style:paragraph-properties fo:text-align="justify" fo:line-height="115%"/>
    </style:style>
    <style:style style:name="T253_1" style:family="text">
      <style:text-properties fo:font-size="10pt" style:font-name-asian="Arial" style:font-size-asian="10pt" style:font-name-complex="Arial" style:font-size-complex="10pt"/>
    </style:style>
    <style:style style:name="T253_2" style:family="text">
      <style:text-properties fo:font-size="10pt" style:font-name-asian="Arial" style:font-size-asian="10pt" style:font-name-complex="Arial" style:font-size-complex="10pt"/>
    </style:style>
    <style:style style:name="T253_3" style:family="text">
      <style:text-properties fo:font-size="10pt" style:font-name-asian="Arial" style:font-size-asian="10pt" style:font-name-complex="Arial" style:font-size-complex="10pt"/>
    </style:style>
    <style:style style:name="T253_4" style:family="text">
      <style:text-properties fo:font-size="10pt" style:font-name-asian="Arial" style:font-size-asian="10pt" style:font-name-complex="Arial" style:font-size-complex="10pt"/>
    </style:style>
    <style:style style:name="T253_5" style:family="text">
      <style:text-properties fo:font-size="10pt" style:font-name-asian="Arial" style:font-size-asian="10pt" style:font-name-complex="Arial" style:font-size-complex="10pt"/>
    </style:style>
    <style:style style:name="T253_6" style:family="text">
      <style:text-properties fo:font-size="10pt" style:font-name-asian="Arial" style:font-size-asian="10pt" style:font-name-complex="Arial" style:font-size-complex="10pt"/>
    </style:style>
    <style:style style:name="T253_7" style:family="text">
      <style:text-properties fo:font-size="10pt" style:font-name-asian="Arial" style:font-size-asian="10pt" style:font-name-complex="Arial" style:font-size-complex="10pt"/>
    </style:style>
    <style:style style:name="P254" style:family="paragraph" style:parent-style-name="Normal_20__28_Web_29_">
      <style:paragraph-properties fo:text-align="justify" fo:line-height="115%"/>
    </style:style>
    <style:style style:name="T254_1" style:family="text">
      <style:text-properties style:font-name="Arial" fo:font-size="10pt" style:font-name-asian="Aptos" style:font-size-asian="10pt" style:font-name-complex="Arial" style:font-size-complex="10pt"/>
    </style:style>
    <style:style style:name="T254_2" style:family="text">
      <style:text-properties style:font-name="Arial" fo:font-size="10pt" style:font-name-asian="Aptos" style:font-size-asian="10pt" style:font-name-complex="Arial" style:font-size-complex="10pt"/>
    </style:style>
    <style:style style:name="T254_3" style:family="text">
      <style:text-properties style:font-name="Arial" fo:font-size="10pt" style:font-name-asian="Aptos" style:font-size-asian="10pt" style:font-name-complex="Arial" style:font-size-complex="10pt"/>
    </style:style>
    <style:style style:name="T254_4" style:family="text">
      <style:text-properties style:font-name="Arial" fo:font-size="10pt" style:font-name-asian="Aptos" style:font-size-asian="10pt" style:font-name-complex="Arial" style:font-size-complex="10pt"/>
    </style:style>
    <style:style style:name="T254_5" style:family="text">
      <style:text-properties style:font-name="Arial" fo:font-size="10pt" style:font-name-asian="Aptos" style:font-size-asian="10pt" style:font-name-complex="Arial" style:font-size-complex="10pt"/>
    </style:style>
    <style:style style:name="T254_6" style:family="text">
      <style:text-properties style:font-name="Arial" fo:font-size="10pt" style:font-name-asian="Aptos" style:font-size-asian="10pt" style:font-name-complex="Arial" style:font-size-complex="10pt"/>
    </style:style>
    <style:style style:name="T254_7" style:family="text">
      <style:text-properties style:font-name="Arial" fo:font-size="10pt" style:font-name-asian="Aptos" style:font-size-asian="10pt" style:font-name-complex="Arial" style:font-size-complex="10pt"/>
    </style:style>
    <style:style style:name="T254_8" style:family="text">
      <style:text-properties style:font-name="Arial" fo:font-size="10pt" style:font-name-asian="Aptos" style:font-size-asian="10pt" style:font-name-complex="Arial" style:font-size-complex="10pt"/>
    </style:style>
    <style:style style:name="T254_9" style:family="text">
      <style:text-properties style:font-name="Arial" fo:font-size="10pt" style:font-name-asian="Aptos" style:font-size-asian="10pt" style:font-name-complex="Arial" style:font-size-complex="10pt"/>
    </style:style>
    <style:style style:name="T254_10" style:family="text">
      <style:text-properties style:font-name="Arial" fo:font-size="10pt" style:font-name-asian="Aptos" style:font-size-asian="10pt" style:font-name-complex="Arial" style:font-size-complex="10pt"/>
    </style:style>
    <style:style style:name="T254_11" style:family="text">
      <style:text-properties style:font-name="Arial" fo:font-size="10pt" style:font-name-asian="Aptos" style:font-size-asian="10pt" style:font-name-complex="Arial" style:font-size-complex="10pt"/>
    </style:style>
    <style:style style:name="T254_12" style:family="text">
      <style:text-properties style:font-name="Arial" fo:font-size="10pt" style:font-name-asian="Aptos" style:font-size-asian="10pt" style:font-name-complex="Arial" style:font-size-complex="10pt"/>
    </style:style>
    <style:style style:name="T254_13" style:family="text">
      <style:text-properties style:font-name="Arial" fo:font-size="10pt" style:font-name-asian="Aptos" style:font-size-asian="10pt" style:font-name-complex="Arial" style:font-size-complex="10pt"/>
    </style:style>
    <style:style style:name="T254_14" style:family="text">
      <style:text-properties style:font-name="Arial" fo:font-size="10pt" style:font-name-asian="Aptos" style:font-size-asian="10pt" style:font-name-complex="Arial" style:font-size-complex="10pt"/>
    </style:style>
    <style:style style:name="T254_15" style:family="text">
      <style:text-properties style:font-name="Arial" fo:font-size="10pt" style:font-name-asian="Aptos" style:font-size-asian="10pt" style:font-name-complex="Arial" style:font-size-complex="10pt"/>
    </style:style>
    <style:style style:name="T254_16" style:family="text">
      <style:text-properties style:font-name="Arial" fo:font-size="10pt" style:font-name-asian="Aptos" style:font-size-asian="10pt" style:font-name-complex="Arial" style:font-size-complex="10pt"/>
    </style:style>
    <style:style style:name="T254_17" style:family="text">
      <style:text-properties style:font-name="Arial" fo:font-size="10pt" style:font-name-asian="Aptos" style:font-size-asian="10pt" style:font-name-complex="Arial" style:font-size-complex="10pt"/>
    </style:style>
    <style:style style:name="T254_18" style:family="text">
      <style:text-properties style:font-name="Arial" fo:font-size="10pt" style:font-name-asian="Aptos" style:font-size-asian="10pt" style:font-name-complex="Arial" style:font-size-complex="10pt"/>
    </style:style>
    <style:style style:name="T254_19" style:family="text">
      <style:text-properties style:font-name="Arial" fo:font-size="10pt" style:font-name-asian="Aptos" style:font-size-asian="10pt" style:font-name-complex="Arial" style:font-size-complex="10pt"/>
    </style:style>
    <style:style style:name="T254_20" style:family="text">
      <style:text-properties style:font-name="Arial" fo:font-size="10pt" style:font-name-asian="Aptos" style:font-size-asian="10pt" style:font-name-complex="Arial" style:font-size-complex="10pt"/>
    </style:style>
    <style:style style:name="T254_21" style:family="text">
      <style:text-properties style:font-name="Arial" fo:font-size="10pt" style:font-name-asian="Aptos" style:font-size-asian="10pt" style:font-name-complex="Arial" style:font-size-complex="10pt"/>
    </style:style>
    <style:style style:name="T254_22" style:family="text">
      <style:text-properties style:font-name="Arial" fo:font-size="10pt" style:font-name-asian="Aptos" style:font-size-asian="10pt" style:font-name-complex="Arial" style:font-size-complex="10pt"/>
    </style:style>
    <style:style style:name="T254_23" style:family="text">
      <style:text-properties style:font-name="Arial" fo:font-size="10pt" style:font-name-asian="Aptos" style:font-size-asian="10pt" style:font-name-complex="Arial" style:font-size-complex="10pt"/>
    </style:style>
    <style:style style:name="T254_24" style:family="text">
      <style:text-properties style:font-name="Arial" fo:font-size="10pt" style:font-name-asian="Aptos" style:font-size-asian="10pt" style:font-name-complex="Arial" style:font-size-complex="10pt"/>
    </style:style>
    <style:style style:name="P255" style:family="paragraph" style:parent-style-name="Normal_20__28_Web_29_">
      <style:paragraph-properties fo:text-align="justify" fo:line-height="115%"/>
    </style:style>
    <style:style style:name="T255_1" style:family="text">
      <style:text-properties style:font-name="Arial" fo:font-size="10pt" style:font-name-asian="Aptos" style:font-size-asian="10pt" style:font-name-complex="Arial" style:font-size-complex="10pt"/>
    </style:style>
    <style:style style:name="T255_2" style:family="text">
      <style:text-properties fo:color="#000000" style:font-name="Arial" fo:font-size="10pt" style:font-size-asian="10pt" style:font-name-complex="Arial" style:font-size-complex="10pt"/>
    </style:style>
    <style:style style:name="T255_3" style:family="text">
      <style:text-properties fo:color="#000000" style:font-name="Arial" fo:font-size="10pt" style:font-size-asian="10pt" style:font-name-complex="Arial" style:font-size-complex="10pt"/>
    </style:style>
    <style:style style:name="T255_4" style:family="text">
      <style:text-properties fo:color="#000000" style:font-name="Arial" fo:font-size="10pt" style:font-size-asian="10pt" style:font-name-complex="Arial" style:font-size-complex="10pt"/>
    </style:style>
    <style:style style:name="T255_5" style:family="text">
      <style:text-properties fo:color="#000000" style:font-name="Arial" fo:font-size="10pt" style:font-size-asian="10pt" style:font-name-complex="Arial" style:font-size-complex="10pt"/>
    </style:style>
    <style:style style:name="T255_6" style:family="text">
      <style:text-properties fo:color="#000000" style:font-name="Arial" fo:font-size="10pt" style:font-size-asian="10pt" style:font-name-complex="Arial" style:font-size-complex="10pt"/>
    </style:style>
    <style:style style:name="P256" style:family="paragraph" style:parent-style-name="Normal_20__28_Web_29_">
      <style:paragraph-properties fo:text-align="justify" fo:line-height="115%"/>
    </style:style>
    <style:style style:name="T256_1" style:family="text">
      <style:text-properties fo:color="#000000" style:font-name="Arial" fo:font-size="10pt" style:font-size-asian="10pt" style:font-name-complex="Arial" style:font-size-complex="10pt"/>
    </style:style>
    <style:style style:name="T256_2" style:family="text">
      <style:text-properties fo:color="#000000" style:font-name="Arial" fo:font-size="10pt" style:font-size-asian="10pt" style:font-name-complex="Arial" style:font-size-complex="10pt"/>
    </style:style>
    <style:style style:name="T256_3" style:family="text">
      <style:text-properties fo:color="#000000" style:font-name="Arial" fo:font-size="10pt" style:font-size-asian="10pt" style:font-name-complex="Arial" style:font-size-complex="10pt"/>
    </style:style>
    <style:style style:name="T256_4" style:family="text">
      <style:text-properties fo:color="#000000" style:font-name="Arial" fo:font-size="10pt" style:font-size-asian="10pt" style:font-name-complex="Arial" style:font-size-complex="10pt"/>
    </style:style>
    <style:style style:name="T256_5" style:family="text">
      <style:text-properties fo:color="#000000" style:font-name="Arial" fo:font-size="10pt" style:font-size-asian="10pt" style:font-name-complex="Arial" style:font-size-complex="10pt"/>
    </style:style>
    <style:style style:name="T256_6" style:family="text">
      <style:text-properties fo:color="#000000" style:font-name="Arial" fo:font-size="10pt" style:font-size-asian="10pt" style:font-name-complex="Arial" style:font-size-complex="10pt"/>
    </style:style>
    <style:style style:name="T256_7" style:family="text">
      <style:text-properties fo:color="#000000" style:font-name="Arial" fo:font-size="10pt" style:font-size-asian="10pt" style:font-name-complex="Arial" style:font-size-complex="10pt"/>
    </style:style>
    <style:style style:name="T256_8" style:family="text">
      <style:text-properties fo:color="#000000" style:font-name="Arial" fo:font-size="10pt" style:font-size-asian="10pt" style:font-name-complex="Arial" style:font-size-complex="10pt"/>
    </style:style>
    <style:style style:name="T256_9" style:family="text">
      <style:text-properties fo:color="#000000" style:font-name="Arial" fo:font-size="10pt" style:font-size-asian="10pt" style:font-name-complex="Arial" style:font-size-complex="10pt"/>
    </style:style>
    <style:style style:name="T256_10" style:family="text">
      <style:text-properties fo:color="#000000" style:font-name="Arial" fo:font-size="10pt" style:font-size-asian="10pt" style:font-name-complex="Arial" style:font-size-complex="10pt"/>
    </style:style>
    <style:style style:name="T256_11" style:family="text">
      <style:text-properties fo:color="#000000" style:font-name="Arial" fo:font-size="10pt" style:font-size-asian="10pt" style:font-name-complex="Arial" style:font-size-complex="10pt"/>
    </style:style>
    <style:style style:name="T256_12" style:family="text">
      <style:text-properties fo:color="#000000" style:font-name="Arial" fo:font-size="10pt" style:font-size-asian="10pt" style:font-name-complex="Arial" style:font-size-complex="10pt"/>
    </style:style>
    <style:style style:name="T256_13" style:family="text">
      <style:text-properties fo:color="#000000" style:font-name="Arial" fo:font-size="10pt" style:font-size-asian="10pt" style:font-name-complex="Arial" style:font-size-complex="10pt"/>
    </style:style>
    <style:style style:name="T256_14" style:family="text">
      <style:text-properties fo:color="#000000" style:font-name="Arial" fo:font-size="10pt" style:font-size-asian="10pt" style:font-name-complex="Arial" style:font-size-complex="10pt"/>
    </style:style>
    <style:style style:name="T256_15" style:family="text">
      <style:text-properties fo:color="#000000" style:font-name="Arial" fo:font-size="10pt" style:font-size-asian="10pt" style:font-name-complex="Arial" style:font-size-complex="10pt"/>
    </style:style>
    <style:style style:name="T256_16" style:family="text">
      <style:text-properties fo:color="#000000" style:font-name="Arial" fo:font-size="10pt" style:font-size-asian="10pt" style:font-name-complex="Arial" style:font-size-complex="10pt"/>
    </style:style>
    <style:style style:name="T256_17" style:family="text">
      <style:text-properties fo:color="#000000" style:font-name="Arial" fo:font-size="10pt" style:font-size-asian="10pt" style:font-name-complex="Arial" style:font-size-complex="10pt"/>
    </style:style>
    <style:style style:name="T256_18" style:family="text">
      <style:text-properties fo:color="#000000" style:font-name="Arial" fo:font-size="10pt" style:font-size-asian="10pt" style:font-name-complex="Arial" style:font-size-complex="10pt"/>
    </style:style>
    <style:style style:name="T256_19" style:family="text">
      <style:text-properties fo:color="#000000" style:font-name="Arial" fo:font-size="10pt" style:font-size-asian="10pt" style:font-name-complex="Arial" style:font-size-complex="10pt"/>
    </style:style>
    <style:style style:name="T256_20" style:family="text">
      <style:text-properties fo:color="#000000" style:font-name="Arial" fo:font-size="10pt" style:font-size-asian="10pt" style:font-name-complex="Arial" style:font-size-complex="10pt"/>
    </style:style>
    <style:style style:name="T256_21" style:family="text">
      <style:text-properties fo:color="#000000" style:font-name="Arial" fo:font-size="10pt" style:font-size-asian="10pt" style:font-name-complex="Arial" style:font-size-complex="10pt"/>
    </style:style>
    <style:style style:name="T256_22" style:family="text">
      <style:text-properties fo:color="#000000" style:font-name="Arial" fo:font-size="10pt" style:font-size-asian="10pt" style:font-name-complex="Arial" style:font-size-complex="10pt"/>
    </style:style>
    <style:style style:name="T256_23" style:family="text">
      <style:text-properties fo:color="#000000" style:font-name="Arial" fo:font-size="10pt" style:font-size-asian="10pt" style:font-name-complex="Arial" style:font-size-complex="10pt"/>
    </style:style>
    <style:style style:name="T256_24" style:family="text">
      <style:text-properties fo:color="#000000" style:font-name="Arial" fo:font-size="10pt" style:font-size-asian="10pt" style:font-name-complex="Arial" style:font-size-complex="10pt"/>
    </style:style>
    <style:style style:name="T256_25" style:family="text">
      <style:text-properties fo:color="#000000" style:font-name="Arial" fo:font-size="10pt" style:font-size-asian="10pt" style:font-name-complex="Arial" style:font-size-complex="10pt"/>
    </style:style>
    <style:style style:name="T256_26" style:family="text">
      <style:text-properties fo:color="#000000" style:font-name="Arial" fo:font-size="10pt" style:font-size-asian="10pt" style:font-name-complex="Arial" style:font-size-complex="10pt"/>
    </style:style>
    <style:style style:name="T256_27" style:family="text">
      <style:text-properties fo:color="#000000" style:font-name="Arial" fo:font-size="10pt" style:font-size-asian="10pt" style:font-name-complex="Arial" style:font-size-complex="10pt"/>
    </style:style>
    <style:style style:name="T256_28" style:family="text">
      <style:text-properties fo:color="#000000" style:font-name="Arial" fo:font-size="10pt" style:font-size-asian="10pt" style:font-name-complex="Arial" style:font-size-complex="10pt"/>
    </style:style>
    <style:style style:name="T256_29" style:family="text">
      <style:text-properties fo:color="#000000" style:font-name="Arial" fo:font-size="10pt" style:font-size-asian="10pt" style:font-name-complex="Arial" style:font-size-complex="10pt"/>
    </style:style>
    <style:style style:name="T256_30" style:family="text">
      <style:text-properties fo:color="#000000" style:font-name="Arial" fo:font-size="10pt" style:font-size-asian="10pt" style:font-name-complex="Arial" style:font-size-complex="10pt"/>
    </style:style>
    <style:style style:name="T256_31" style:family="text">
      <style:text-properties fo:color="#000000" style:font-name="Arial" fo:font-size="10pt" style:font-size-asian="10pt" style:font-name-complex="Arial" style:font-size-complex="10pt"/>
    </style:style>
    <style:style style:name="T256_32" style:family="text">
      <style:text-properties fo:color="#000000" style:font-name="Arial" fo:font-size="10pt" style:font-size-asian="10pt" style:font-name-complex="Arial" style:font-size-complex="10pt"/>
    </style:style>
    <style:style style:name="T256_33" style:family="text">
      <style:text-properties fo:color="#000000" style:font-name="Arial" fo:font-size="10pt" style:font-size-asian="10pt" style:font-name-complex="Arial" style:font-size-complex="10pt"/>
    </style:style>
    <style:style style:name="T256_34" style:family="text">
      <style:text-properties fo:color="#000000" style:font-name="Arial" fo:font-size="10pt" style:font-size-asian="10pt" style:font-name-complex="Arial" style:font-size-complex="10pt"/>
    </style:style>
    <style:style style:name="T256_35" style:family="text">
      <style:text-properties fo:color="#000000" style:font-name="Arial" fo:font-size="10pt" style:font-size-asian="10pt" style:font-name-complex="Arial" style:font-size-complex="10pt"/>
    </style:style>
    <style:style style:name="T256_36" style:family="text">
      <style:text-properties fo:color="#000000" style:font-name="Arial" fo:font-size="10pt" style:font-size-asian="10pt" style:font-name-complex="Arial" style:font-size-complex="10pt"/>
    </style:style>
    <style:style style:name="T256_37" style:family="text">
      <style:text-properties fo:color="#000000" style:font-name="Arial" fo:font-size="10pt" style:font-size-asian="10pt" style:font-name-complex="Arial" style:font-size-complex="10pt"/>
    </style:style>
    <style:style style:name="T256_38" style:family="text">
      <style:text-properties fo:color="#000000" style:font-name="Arial" fo:font-size="10pt" style:font-size-asian="10pt" style:font-name-complex="Arial" style:font-size-complex="10pt"/>
    </style:style>
    <style:style style:name="T256_39" style:family="text">
      <style:text-properties fo:color="#000000" style:font-name="Arial" fo:font-size="10pt" style:font-size-asian="10pt" style:font-name-complex="Arial" style:font-size-complex="10pt"/>
    </style:style>
    <style:style style:name="T256_40" style:family="text">
      <style:text-properties fo:color="#000000" style:font-name="Arial" fo:font-size="10pt" style:font-size-asian="10pt" style:font-name-complex="Arial" style:font-size-complex="10pt"/>
    </style:style>
    <style:style style:name="T256_41" style:family="text">
      <style:text-properties fo:color="#000000" style:font-name="Arial" fo:font-size="10pt" style:font-size-asian="10pt" style:font-name-complex="Arial" style:font-size-complex="10pt"/>
    </style:style>
    <style:style style:name="T256_42" style:family="text">
      <style:text-properties fo:color="#000000" style:font-name="Arial" fo:font-size="10pt" style:font-size-asian="10pt" style:font-name-complex="Arial" style:font-size-complex="10pt"/>
    </style:style>
    <style:style style:name="T256_43" style:family="text">
      <style:text-properties fo:color="#000000" style:font-name="Arial" fo:font-size="10pt" style:font-size-asian="10pt" style:font-name-complex="Arial" style:font-size-complex="10pt"/>
    </style:style>
    <style:style style:name="T256_44" style:family="text">
      <style:text-properties fo:color="#000000" style:font-name="Arial" fo:font-size="10pt" style:font-size-asian="10pt" style:font-name-complex="Arial" style:font-size-complex="10pt"/>
    </style:style>
    <style:style style:name="T256_45" style:family="text">
      <style:text-properties fo:color="#000000" style:font-name="Arial" fo:font-size="10pt" style:font-size-asian="10pt" style:font-name-complex="Arial" style:font-size-complex="10pt"/>
    </style:style>
    <style:style style:name="T256_46" style:family="text">
      <style:text-properties fo:color="#000000" style:font-name="Arial" fo:font-size="10pt" style:font-size-asian="10pt" style:font-name-complex="Arial" style:font-size-complex="10pt"/>
    </style:style>
    <style:style style:name="T256_47" style:family="text">
      <style:text-properties fo:color="#000000" style:font-name="Arial" fo:font-size="10pt" style:font-size-asian="10pt" style:font-name-complex="Arial" style:font-size-complex="10pt"/>
    </style:style>
    <style:style style:name="T256_48" style:family="text">
      <style:text-properties fo:color="#000000" style:font-name="Arial" fo:font-size="10pt" style:font-size-asian="10pt" style:font-name-complex="Arial" style:font-size-complex="10pt"/>
    </style:style>
    <style:style style:name="T256_49" style:family="text">
      <style:text-properties fo:color="#000000" style:font-name="Arial" fo:font-size="10pt" style:font-size-asian="10pt" style:font-name-complex="Arial" style:font-size-complex="10pt"/>
    </style:style>
    <style:style style:name="T256_50" style:family="text">
      <style:text-properties fo:color="#000000" style:font-name="Arial" fo:font-size="10pt" style:font-size-asian="10pt" style:font-name-complex="Arial" style:font-size-complex="10pt"/>
    </style:style>
    <style:style style:name="T256_51" style:family="text">
      <style:text-properties style:font-name="Arial" fo:font-size="10pt" style:font-name-asian="Aptos" style:font-size-asian="10pt" style:font-name-complex="Arial" style:font-size-complex="10pt"/>
    </style:style>
    <style:style style:name="T256_52" style:family="text">
      <style:text-properties fo:font-size="10pt" style:font-name-asian="Aptos" style:font-size-asian="10pt" style:font-name-complex="Arial" style:font-size-complex="10pt"/>
    </style:style>
    <style:style style:name="P257" style:family="paragraph" style:parent-style-name="Normal_20__28_Web_29_">
      <style:paragraph-properties fo:text-align="justify" fo:margin-top="0cm"/>
    </style:style>
    <style:style style:name="FR7" style:family="graphic" style:parent-style-name="Normal_20__28_Web_29_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2.209cm 7.707cm 1.425cm 1.954cm)" style:flow-with-text="false" style:wrap="none" style:run-through="foreground" draw:auto-grow-height="false" draw:auto-grow-width="false"/>
    </style:style>
    <style:style style:name="T257_1" style:family="text">
      <style:text-properties fo:color="#000000" style:font-name="Arial" fo:font-size="9pt" style:font-size-asian="9pt" style:font-name-complex="Arial" style:font-size-complex="9pt"/>
    </style:style>
    <style:style style:name="P258" style:family="paragraph" style:parent-style-name="Normal_20__28_Web_29_">
      <style:paragraph-properties fo:text-align="justify" fo:margin-top="0cm" fo:margin-bottom="0cm"/>
      <style:text-properties fo:color="#000000" style:font-name="Arial" fo:font-size="10pt" style:font-size-asian="10pt" style:font-name-complex="Arial" style:font-size-complex="10pt"/>
    </style:style>
    <style:style style:name="P259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60" style:family="paragraph" style:parent-style-name="Normal">
      <style:paragraph-properties fo:text-align="justify" fo:line-height="115%"/>
    </style:style>
    <style:style style:name="T260_1" style:family="text">
      <style:text-properties fo:font-size="10pt" style:font-name-asian="Aptos" style:font-size-asian="10pt" style:font-name-complex="Arial" style:font-size-complex="10pt"/>
    </style:style>
    <style:style style:name="T260_2" style:family="text">
      <style:text-properties fo:font-size="10pt" style:font-name-asian="Aptos" style:font-size-asian="10pt" style:font-name-complex="Arial" style:font-size-complex="10pt"/>
    </style:style>
    <style:style style:name="T260_3" style:family="text">
      <style:text-properties fo:font-size="10pt" style:font-name-asian="Aptos" style:font-size-asian="10pt" style:font-name-complex="Arial" style:font-size-complex="10pt"/>
    </style:style>
    <style:style style:name="T260_4" style:family="text">
      <style:text-properties fo:font-size="10pt" style:font-name-asian="Aptos" style:font-size-asian="10pt" style:font-name-complex="Arial" style:font-size-complex="10pt"/>
    </style:style>
    <style:style style:name="T260_5" style:family="text">
      <style:text-properties fo:font-size="10pt" style:font-name-asian="Aptos" style:font-size-asian="10pt" style:font-name-complex="Arial" style:font-size-complex="10pt"/>
    </style:style>
    <style:style style:name="T260_6" style:family="text">
      <style:text-properties fo:font-size="10pt" style:font-name-asian="Aptos" style:font-size-asian="10pt" style:font-name-complex="Arial" style:font-size-complex="10pt"/>
    </style:style>
    <style:style style:name="T260_7" style:family="text">
      <style:text-properties fo:font-size="10pt" style:font-name-asian="Aptos" style:font-size-asian="10pt" style:font-name-complex="Arial" style:font-size-complex="10pt"/>
    </style:style>
    <style:style style:name="T260_8" style:family="text">
      <style:text-properties fo:font-size="10pt" style:font-name-asian="Aptos" style:font-size-asian="10pt" style:font-name-complex="Arial" style:font-size-complex="10pt"/>
    </style:style>
    <style:style style:name="T260_9" style:family="text">
      <style:text-properties fo:font-size="10pt" style:font-name-asian="Aptos" style:font-size-asian="10pt" style:font-name-complex="Arial" style:font-size-complex="10pt"/>
    </style:style>
    <style:style style:name="T260_10" style:family="text">
      <style:text-properties fo:font-size="10pt" style:font-name-asian="Aptos" style:font-size-asian="10pt" style:font-name-complex="Arial" style:font-size-complex="10pt"/>
    </style:style>
    <style:style style:name="T260_11" style:family="text">
      <style:text-properties fo:font-size="10pt" style:font-name-asian="Aptos" style:font-size-asian="10pt" style:font-name-complex="Arial" style:font-size-complex="10pt"/>
    </style:style>
    <style:style style:name="T260_12" style:family="text">
      <style:text-properties fo:font-size="10pt" style:font-name-asian="Aptos" style:font-size-asian="10pt" style:font-name-complex="Arial" style:font-size-complex="10pt"/>
    </style:style>
    <style:style style:name="T260_13" style:family="text">
      <style:text-properties fo:font-size="10pt" style:font-name-asian="Aptos" style:font-size-asian="10pt" style:font-name-complex="Arial" style:font-size-complex="10pt"/>
    </style:style>
    <style:style style:name="T260_14" style:family="text">
      <style:text-properties fo:font-size="10pt" style:font-name-asian="Aptos" style:font-size-asian="10pt" style:font-name-complex="Arial" style:font-size-complex="10pt"/>
    </style:style>
    <style:style style:name="T260_15" style:family="text">
      <style:text-properties fo:font-size="10pt" style:font-name-asian="Aptos" style:font-size-asian="10pt" style:font-name-complex="Arial" style:font-size-complex="10pt"/>
    </style:style>
    <style:style style:name="P261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62" style:family="paragraph" style:parent-style-name="Normal">
      <style:paragraph-properties fo:text-align="justify" fo:line-height="115%"/>
    </style:style>
    <style:style style:name="T262_1" style:family="text">
      <style:text-properties fo:font-size="10pt" style:font-name-asian="Arial" style:font-size-asian="10pt" style:font-name-complex="Arial" style:font-size-complex="10pt"/>
    </style:style>
    <style:style style:name="T262_2" style:family="text">
      <style:text-properties fo:font-size="10pt" style:font-name-asian="Arial" style:font-size-asian="10pt" style:font-name-complex="Arial" style:font-size-complex="10pt"/>
    </style:style>
    <style:style style:name="T262_3" style:family="text">
      <style:text-properties fo:font-size="10pt" style:font-name-asian="Arial" style:font-size-asian="10pt" style:font-name-complex="Arial" style:font-size-complex="10pt"/>
    </style:style>
    <style:style style:name="T262_4" style:family="text">
      <style:text-properties fo:font-size="10pt" style:font-name-asian="Arial" style:font-size-asian="10pt" style:font-name-complex="Arial" style:font-size-complex="10pt"/>
    </style:style>
    <style:style style:name="T262_5" style:family="text">
      <style:text-properties fo:font-size="10pt" style:font-name-asian="Arial" style:font-size-asian="10pt" style:font-name-complex="Arial" style:font-size-complex="10pt"/>
    </style:style>
    <style:style style:name="T262_6" style:family="text">
      <style:text-properties fo:font-size="10pt" style:font-name-asian="Arial" style:font-size-asian="10pt" style:font-name-complex="Arial" style:font-size-complex="10pt"/>
    </style:style>
    <style:style style:name="T262_7" style:family="text">
      <style:text-properties fo:font-size="10pt" style:font-name-asian="Arial" style:font-size-asian="10pt" style:font-name-complex="Arial" style:font-size-complex="10pt"/>
    </style:style>
    <style:style style:name="T262_8" style:family="text">
      <style:text-properties fo:font-size="10pt" style:font-name-asian="Arial" style:font-size-asian="10pt" style:font-name-complex="Arial" style:font-size-complex="10pt"/>
    </style:style>
    <style:style style:name="T262_9" style:family="text">
      <style:text-properties fo:font-size="10pt" style:font-name-asian="Arial" style:font-size-asian="10pt" style:font-name-complex="Arial" style:font-size-complex="10pt"/>
    </style:style>
    <style:style style:name="T262_10" style:family="text">
      <style:text-properties fo:font-size="10pt" style:font-name-asian="Arial" style:font-size-asian="10pt" style:font-name-complex="Arial" style:font-size-complex="10pt"/>
    </style:style>
    <style:style style:name="T262_11" style:family="text">
      <style:text-properties fo:font-size="10pt" style:font-name-asian="Arial" style:font-size-asian="10pt" style:font-name-complex="Arial" style:font-size-complex="10pt"/>
    </style:style>
    <style:style style:name="T262_12" style:family="text">
      <style:text-properties fo:font-size="10pt" style:font-name-asian="Arial" style:font-size-asian="10pt" style:font-name-complex="Arial" style:font-size-complex="10pt"/>
    </style:style>
    <style:style style:name="T262_13" style:family="text">
      <style:text-properties fo:font-size="10pt" style:font-name-asian="Arial" style:font-size-asian="10pt" style:font-name-complex="Arial" style:font-size-complex="10pt"/>
    </style:style>
    <style:style style:name="T262_14" style:family="text">
      <style:text-properties fo:font-size="10pt" style:font-name-asian="Arial" style:font-size-asian="10pt" style:font-name-complex="Arial" style:font-size-complex="10pt"/>
    </style:style>
    <style:style style:name="T262_15" style:family="text">
      <style:text-properties fo:font-size="10pt" style:font-name-asian="Arial" style:font-size-asian="10pt" style:font-name-complex="Arial" style:font-size-complex="10pt"/>
    </style:style>
    <style:style style:name="T262_16" style:family="text">
      <style:text-properties fo:font-size="10pt" style:font-name-asian="Arial" style:font-size-asian="10pt" style:font-name-complex="Arial" style:font-size-complex="10pt"/>
    </style:style>
    <style:style style:name="T262_17" style:family="text">
      <style:text-properties fo:font-size="10pt" style:font-name-asian="Arial" style:font-size-asian="10pt" style:font-name-complex="Arial" style:font-size-complex="10pt"/>
    </style:style>
    <style:style style:name="T262_18" style:family="text">
      <style:text-properties fo:font-size="10pt" style:font-name-asian="Arial" style:font-size-asian="10pt" style:font-name-complex="Arial" style:font-size-complex="10pt"/>
    </style:style>
    <style:style style:name="T262_19" style:family="text">
      <style:text-properties fo:font-size="10pt" style:font-name-asian="Arial" style:font-size-asian="10pt" style:font-name-complex="Arial" style:font-size-complex="10pt"/>
    </style:style>
    <style:style style:name="T262_20" style:family="text">
      <style:text-properties fo:font-size="10pt" style:font-name-asian="Arial" style:font-size-asian="10pt" style:font-name-complex="Arial" style:font-size-complex="10pt"/>
    </style:style>
    <style:style style:name="T262_21" style:family="text">
      <style:text-properties fo:font-size="10pt" style:font-name-asian="Arial" style:font-size-asian="10pt" style:font-name-complex="Arial" style:font-size-complex="10pt"/>
    </style:style>
    <style:style style:name="T262_22" style:family="text">
      <style:text-properties fo:font-size="10pt" style:font-name-asian="Arial" style:font-size-asian="10pt" style:font-name-complex="Arial" style:font-size-complex="10pt"/>
    </style:style>
    <style:style style:name="T262_23" style:family="text">
      <style:text-properties fo:font-size="10pt" style:font-name-asian="Arial" style:font-size-asian="10pt" style:font-name-complex="Arial" style:font-size-complex="10pt"/>
    </style:style>
    <style:style style:name="T262_24" style:family="text">
      <style:text-properties fo:font-size="10pt" style:font-name-asian="Arial" style:font-size-asian="10pt" style:font-name-complex="Arial" style:font-size-complex="10pt"/>
    </style:style>
    <style:style style:name="T262_25" style:family="text">
      <style:text-properties fo:font-size="10pt" style:font-name-asian="Arial" style:font-size-asian="10pt" style:font-name-complex="Arial" style:font-size-complex="10pt"/>
    </style:style>
    <style:style style:name="T262_26" style:family="text">
      <style:text-properties fo:font-size="10pt" style:font-name-asian="Aptos" style:font-size-asian="10pt" style:font-name-complex="Arial" style:font-size-complex="10pt"/>
    </style:style>
    <style:style style:name="T262_27" style:family="text">
      <style:text-properties fo:font-size="10pt" style:font-name-asian="Aptos" style:font-size-asian="10pt" style:font-name-complex="Arial" style:font-size-complex="10pt"/>
    </style:style>
    <style:style style:name="P263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64" style:family="paragraph" style:parent-style-name="Normal">
      <style:paragraph-properties fo:text-align="justify" fo:line-height="115%"/>
    </style:style>
    <style:style style:name="T264_1" style:family="text">
      <style:text-properties fo:font-size="10pt" style:font-name-asian="Aptos" style:font-size-asian="10pt" style:font-name-complex="Arial" style:font-size-complex="10pt"/>
    </style:style>
    <style:style style:name="T264_2" style:family="text">
      <style:text-properties fo:font-size="10pt" style:font-name-asian="Aptos" style:font-size-asian="10pt" style:font-name-complex="Arial" style:font-size-complex="10pt"/>
    </style:style>
    <style:style style:name="T264_3" style:family="text">
      <style:text-properties fo:font-size="10pt" style:font-name-asian="Aptos" style:font-size-asian="10pt" style:font-name-complex="Arial" style:font-size-complex="10pt"/>
    </style:style>
    <style:style style:name="T264_4" style:family="text">
      <style:text-properties fo:font-size="10pt" style:font-name-asian="Aptos" style:font-size-asian="10pt" style:font-name-complex="Arial" style:font-size-complex="10pt"/>
    </style:style>
    <style:style style:name="T264_5" style:family="text">
      <style:text-properties fo:font-size="10pt" style:font-name-asian="Aptos" style:font-size-asian="10pt" style:font-name-complex="Arial" style:font-size-complex="10pt"/>
    </style:style>
    <style:style style:name="P265" style:family="paragraph" style:parent-style-name="Normal">
      <style:paragraph-properties fo:line-height="115%"/>
      <style:text-properties fo:font-size="10pt" style:font-size-asian="10pt" style:font-name-complex="Arial" style:font-size-complex="11pt"/>
    </style:style>
    <style:style style:name="P266" style:family="paragraph" style:parent-style-name="Normal">
      <style:paragraph-properties fo:text-align="justify" fo:line-height="115%"/>
    </style:style>
    <style:style style:name="T266_1" style:family="text">
      <style:text-properties fo:font-size="10pt" style:font-name-asian="Aptos" style:font-size-asian="10pt" style:font-name-complex="Arial" style:font-size-complex="10pt"/>
    </style:style>
    <style:style style:name="T266_2" style:family="text">
      <style:text-properties fo:font-size="10pt" style:font-name-asian="Aptos" style:font-size-asian="10pt" style:font-name-complex="Arial" style:font-size-complex="10pt"/>
    </style:style>
    <style:style style:name="T266_3" style:family="text">
      <style:text-properties fo:font-size="10pt" style:font-name-asian="Aptos" style:font-size-asian="10pt" style:font-name-complex="Arial" style:font-size-complex="10pt"/>
    </style:style>
    <style:style style:name="T266_4" style:family="text">
      <style:text-properties fo:font-size="10pt" style:font-name-asian="Aptos" style:font-size-asian="10pt" style:font-name-complex="Arial" style:font-size-complex="10pt"/>
    </style:style>
    <style:style style:name="T266_5" style:family="text">
      <style:text-properties fo:font-size="10pt" style:font-name-asian="Aptos" style:font-size-asian="10pt" style:font-name-complex="Arial" style:font-size-complex="10pt"/>
    </style:style>
    <style:style style:name="T266_6" style:family="text">
      <style:text-properties fo:font-size="10pt" style:font-name-asian="Aptos" style:font-size-asian="10pt" style:font-name-complex="Arial" style:font-size-complex="10pt"/>
    </style:style>
    <style:style style:name="T266_7" style:family="text">
      <style:text-properties fo:font-size="10pt" style:font-name-asian="Aptos" style:font-size-asian="10pt" style:font-name-complex="Arial" style:font-size-complex="10pt"/>
    </style:style>
    <style:style style:name="T266_8" style:family="text">
      <style:text-properties fo:font-size="10pt" style:font-name-asian="Aptos" style:font-size-asian="10pt" style:font-name-complex="Arial" style:font-size-complex="10pt"/>
    </style:style>
    <style:style style:name="T266_9" style:family="text" style:parent-style-name="Normal">
      <style:text-properties fo:font-size="10pt" style:font-name-asian="Aptos" style:font-size-asian="10pt" style:font-name-complex="Arial" style:font-size-complex="10pt"/>
    </style:style>
    <style:style style:name="P267" style:family="paragraph" style:parent-style-name="Footnote_20_text"/>
    <style:style style:name="T267_1" style:family="text"/>
    <style:style style:name="T267_2" style:family="text"/>
    <style:style style:name="T267_3" style:family="text" style:parent-style-name="Internet_20_link">
      <style:text-properties fo:font-size="8pt" style:font-size-asian="8pt" style:font-size-complex="8pt"/>
    </style:style>
    <style:style style:name="T267_4" style:family="text">
      <style:text-properties fo:font-size="10pt" style:font-name-asian="Aptos" style:font-size-asian="10pt" style:font-name-complex="Arial" style:font-size-complex="10pt"/>
    </style:style>
    <style:style style:name="T267_5" style:family="text">
      <style:text-properties fo:font-size="10pt" style:font-name-asian="Aptos" style:font-size-asian="10pt" style:font-name-complex="Arial" style:font-size-complex="10pt"/>
    </style:style>
    <style:style style:name="T267_6" style:family="text">
      <style:text-properties fo:font-size="10pt" style:font-name-asian="Aptos" style:font-size-asian="10pt" style:font-name-complex="Arial" style:font-size-complex="10pt"/>
    </style:style>
    <style:style style:name="T267_7" style:family="text">
      <style:text-properties fo:font-size="10pt" style:font-name-asian="Aptos" style:font-size-asian="10pt" style:font-name-complex="Arial" style:font-size-complex="10pt"/>
    </style:style>
    <style:style style:name="T267_8" style:family="text">
      <style:text-properties fo:font-size="10pt" style:font-name-asian="Aptos" style:font-size-asian="10pt" style:font-name-complex="Arial" style:font-size-complex="10pt"/>
    </style:style>
    <style:style style:name="T267_9" style:family="text">
      <style:text-properties fo:font-size="10pt" style:font-name-asian="Aptos" style:font-size-asian="10pt" style:font-name-complex="Arial" style:font-size-complex="10pt"/>
    </style:style>
    <style:style style:name="P268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69" style:family="paragraph" style:parent-style-name="Normal">
      <style:paragraph-properties fo:text-align="justify" fo:line-height="115%"/>
    </style:style>
    <style:style style:name="T269_1" style:family="text">
      <style:text-properties fo:font-size="10pt" style:font-name-asian="Arial" style:font-size-asian="10pt" style:font-name-complex="Arial" style:font-size-complex="10pt"/>
    </style:style>
    <style:style style:name="T269_2" style:family="text">
      <style:text-properties fo:font-size="10pt" style:font-name-asian="Arial" style:font-size-asian="10pt" style:font-name-complex="Arial" style:font-size-complex="10pt"/>
    </style:style>
    <style:style style:name="T269_3" style:family="text">
      <style:text-properties fo:font-size="10pt" style:font-name-asian="Arial" style:font-size-asian="10pt" style:font-name-complex="Arial" style:font-size-complex="10pt"/>
    </style:style>
    <style:style style:name="T269_4" style:family="text">
      <style:text-properties fo:font-size="10pt" style:font-name-asian="Arial" style:font-size-asian="10pt" style:font-name-complex="Arial" style:font-size-complex="10pt"/>
    </style:style>
    <style:style style:name="T269_5" style:family="text">
      <style:text-properties fo:font-size="10pt" style:font-name-asian="Arial" style:font-size-asian="10pt" style:font-name-complex="Arial" style:font-size-complex="10pt"/>
    </style:style>
    <style:style style:name="T269_6" style:family="text">
      <style:text-properties fo:font-size="10pt" style:font-name-asian="Arial" style:font-size-asian="10pt" style:font-name-complex="Arial" style:font-size-complex="10pt"/>
    </style:style>
    <style:style style:name="T269_7" style:family="text">
      <style:text-properties fo:font-size="10pt" style:font-name-asian="Arial" style:font-size-asian="10pt" style:font-name-complex="Arial" style:font-size-complex="10pt"/>
    </style:style>
    <style:style style:name="T269_8" style:family="text">
      <style:text-properties fo:font-size="10pt" style:font-name-asian="Arial" style:font-size-asian="10pt" style:font-name-complex="Arial" style:font-size-complex="10pt"/>
    </style:style>
    <style:style style:name="T269_9" style:family="text">
      <style:text-properties fo:font-size="10pt" style:font-name-asian="Arial" style:font-size-asian="10pt" style:font-name-complex="Arial" style:font-size-complex="10pt"/>
    </style:style>
    <style:style style:name="T269_10" style:family="text">
      <style:text-properties fo:font-size="10pt" style:font-name-asian="Arial" style:font-size-asian="10pt" style:font-name-complex="Arial" style:font-size-complex="10pt"/>
    </style:style>
    <style:style style:name="T269_11" style:family="text">
      <style:text-properties fo:color="#000000" fo:font-size="10pt" style:font-name-asian="Arial" style:font-size-asian="10pt" style:font-name-complex="Arial" style:font-size-complex="10pt"/>
    </style:style>
    <style:style style:name="T269_12" style:family="text">
      <style:text-properties fo:color="#000000" fo:font-size="10pt" style:font-name-asian="Arial" style:font-size-asian="10pt" style:font-name-complex="Arial" style:font-size-complex="10pt"/>
    </style:style>
    <style:style style:name="T269_13" style:family="text">
      <style:text-properties fo:color="#000000" fo:font-size="10pt" style:font-name-asian="Arial" style:font-size-asian="10pt" style:font-name-complex="Arial" style:font-size-complex="10pt"/>
    </style:style>
    <style:style style:name="T269_14" style:family="text">
      <style:text-properties fo:color="#000000" fo:font-size="10pt" style:font-name-asian="Arial" style:font-size-asian="10pt" style:font-name-complex="Arial" style:font-size-complex="10pt"/>
    </style:style>
    <style:style style:name="T269_15" style:family="text">
      <style:text-properties fo:color="#000000" fo:font-size="10pt" style:font-name-asian="Arial" style:font-size-asian="10pt" style:font-name-complex="Arial" style:font-size-complex="10pt"/>
    </style:style>
    <style:style style:name="T269_16" style:family="text">
      <style:text-properties fo:color="#000000" fo:font-size="10pt" style:font-name-asian="Arial" style:font-size-asian="10pt" style:font-name-complex="Arial" style:font-size-complex="10pt"/>
    </style:style>
    <style:style style:name="T269_17" style:family="text">
      <style:text-properties fo:color="#000000" fo:font-size="10pt" style:font-name-asian="Arial" style:font-size-asian="10pt" style:font-name-complex="Arial" style:font-size-complex="10pt"/>
    </style:style>
    <style:style style:name="T269_18" style:family="text">
      <style:text-properties fo:color="#000000" fo:font-size="10pt" style:font-name-asian="Arial" style:font-size-asian="10pt" style:font-name-complex="Arial" style:font-size-complex="10pt"/>
    </style:style>
    <style:style style:name="T269_19" style:family="text">
      <style:text-properties fo:color="#000000" fo:font-size="10pt" style:font-name-asian="Arial" style:font-size-asian="10pt" style:font-name-complex="Arial" style:font-size-complex="10pt"/>
    </style:style>
    <style:style style:name="T269_20" style:family="text">
      <style:text-properties fo:color="#000000" fo:font-size="10pt" style:font-name-asian="Arial" style:font-size-asian="10pt" style:font-name-complex="Arial" style:font-size-complex="10pt"/>
    </style:style>
    <style:style style:name="T269_21" style:family="text">
      <style:text-properties fo:color="#000000" fo:font-size="10pt" style:font-name-asian="Arial" style:font-size-asian="10pt" style:font-name-complex="Arial" style:font-size-complex="10pt"/>
    </style:style>
    <style:style style:name="T269_22" style:family="text">
      <style:text-properties fo:color="#000000" fo:font-size="10pt" style:font-name-asian="Arial" style:font-size-asian="10pt" style:font-name-complex="Arial" style:font-size-complex="10pt"/>
    </style:style>
    <style:style style:name="T269_23" style:family="text">
      <style:text-properties fo:color="#000000" fo:font-size="10pt" style:font-name-asian="Arial" style:font-size-asian="10pt" style:font-name-complex="Arial" style:font-size-complex="10pt"/>
    </style:style>
    <style:style style:name="T269_24" style:family="text">
      <style:text-properties fo:font-size="10pt" style:font-name-asian="Arial" style:font-size-asian="10pt" style:font-name-complex="Arial" style:font-size-complex="10pt"/>
    </style:style>
    <style:style style:name="T269_25" style:family="text">
      <style:text-properties fo:font-size="10pt" style:font-name-asian="Arial" style:font-size-asian="10pt" style:font-name-complex="Arial" style:font-size-complex="10pt"/>
    </style:style>
    <style:style style:name="T269_26" style:family="text">
      <style:text-properties fo:font-size="10pt" style:font-name-asian="Arial" style:font-size-asian="10pt" style:font-name-complex="Arial" style:font-size-complex="10pt"/>
    </style:style>
    <style:style style:name="T269_27" style:family="text">
      <style:text-properties fo:font-size="10pt" style:font-name-asian="Arial" style:font-size-asian="10pt" style:font-name-complex="Arial" style:font-size-complex="10pt"/>
    </style:style>
    <style:style style:name="T269_28" style:family="text">
      <style:text-properties fo:font-size="10pt" style:font-name-asian="Arial" style:font-size-asian="10pt" style:font-name-complex="Arial" style:font-size-complex="10pt"/>
    </style:style>
    <style:style style:name="T269_29" style:family="text">
      <style:text-properties fo:font-size="10pt" style:font-name-asian="Arial" style:font-size-asian="10pt" style:font-name-complex="Arial" style:font-size-complex="10pt"/>
    </style:style>
    <style:style style:name="T269_30" style:family="text">
      <style:text-properties fo:font-size="10pt" style:font-name-asian="Arial" style:font-size-asian="10pt" style:font-name-complex="Arial" style:font-size-complex="10pt"/>
    </style:style>
    <style:style style:name="T269_31" style:family="text">
      <style:text-properties fo:font-size="10pt" style:font-name-asian="Arial" style:font-size-asian="10pt" style:font-name-complex="Arial" style:font-size-complex="10pt"/>
    </style:style>
    <style:style style:name="T269_32" style:family="text">
      <style:text-properties fo:font-size="10pt" style:font-name-asian="Arial" style:font-size-asian="10pt" style:font-name-complex="Arial" style:font-size-complex="10pt"/>
    </style:style>
    <style:style style:name="T269_33" style:family="text">
      <style:text-properties fo:font-size="10pt" style:font-name-asian="Arial" style:font-size-asian="10pt" style:font-name-complex="Arial" style:font-size-complex="10pt"/>
    </style:style>
    <style:style style:name="T269_34" style:family="text">
      <style:text-properties fo:font-size="10pt" style:font-name-asian="Arial" style:font-size-asian="10pt" style:font-name-complex="Arial" style:font-size-complex="10pt"/>
    </style:style>
    <style:style style:name="P270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271" style:family="paragraph" style:parent-style-name="Default">
      <style:paragraph-properties fo:text-align="justify" fo:line-height="115%"/>
    </style:style>
    <style:style style:name="T271_1" style:family="text">
      <style:text-properties style:font-name="Arial" fo:font-size="10pt" style:font-name-asian="Arial" style:font-size-asian="10pt" style:font-name-complex="Arial" style:font-size-complex="10pt"/>
    </style:style>
    <style:style style:name="T271_2" style:family="text">
      <style:text-properties style:font-name="Arial" fo:font-size="10pt" style:font-name-asian="Arial" style:font-size-asian="10pt" style:font-name-complex="Arial" style:font-size-complex="10pt"/>
    </style:style>
    <style:style style:name="T271_3" style:family="text">
      <style:text-properties style:font-name="Arial" fo:font-size="10pt" style:font-name-asian="Arial" style:font-size-asian="10pt" style:font-name-complex="Arial" style:font-size-complex="10pt"/>
    </style:style>
    <style:style style:name="T271_4" style:family="text">
      <style:text-properties style:font-name="Arial" fo:font-size="10pt" style:font-name-asian="Arial" style:font-size-asian="10pt" style:font-name-complex="Arial" style:font-size-complex="10pt"/>
    </style:style>
    <style:style style:name="T271_5" style:family="text">
      <style:text-properties style:font-name="Arial" fo:font-size="10pt" style:font-name-asian="Arial" style:font-size-asian="10pt" style:font-name-complex="Arial" style:font-size-complex="10pt"/>
    </style:style>
    <style:style style:name="T271_6" style:family="text">
      <style:text-properties style:font-name="Arial" fo:font-size="10pt" style:font-name-asian="Arial" style:font-size-asian="10pt" style:font-name-complex="Arial" style:font-size-complex="10pt"/>
    </style:style>
    <style:style style:name="T271_7" style:family="text">
      <style:text-properties style:font-name="Arial" fo:font-size="10pt" style:font-name-asian="Arial" style:font-size-asian="10pt" style:font-name-complex="Arial" style:font-size-complex="10pt"/>
    </style:style>
    <style:style style:name="T271_8" style:family="text">
      <style:text-properties style:font-name="Arial" fo:font-size="10pt" style:font-name-asian="Arial" style:font-size-asian="10pt" style:font-name-complex="Arial" style:font-size-complex="10pt"/>
    </style:style>
    <style:style style:name="T271_9" style:family="text">
      <style:text-properties style:font-name="Arial" fo:font-size="10pt" style:font-name-asian="Arial" style:font-size-asian="10pt" style:font-name-complex="Arial" style:font-size-complex="10pt"/>
    </style:style>
    <style:style style:name="T271_10" style:family="text">
      <style:text-properties style:font-name="Arial" fo:font-size="10pt" style:font-name-asian="Arial" style:font-size-asian="10pt" style:font-name-complex="Arial" style:font-size-complex="10pt"/>
    </style:style>
    <style:style style:name="T271_11" style:family="text">
      <style:text-properties style:font-name="Arial" fo:font-size="10pt" style:font-name-asian="Arial" style:font-size-asian="10pt" style:font-name-complex="Arial" style:font-size-complex="10pt"/>
    </style:style>
    <style:style style:name="T271_12" style:family="text">
      <style:text-properties style:font-name="Arial" fo:font-size="10pt" style:font-name-asian="Arial" style:font-size-asian="10pt" style:font-name-complex="Arial" style:font-size-complex="10pt"/>
    </style:style>
    <style:style style:name="T271_13" style:family="text">
      <style:text-properties style:font-name="Arial" fo:font-size="10pt" style:font-name-asian="Arial" style:font-size-asian="10pt" style:font-name-complex="Arial" style:font-size-complex="10pt"/>
    </style:style>
    <style:style style:name="T271_14" style:family="text">
      <style:text-properties style:font-name="Arial" fo:font-size="10pt" style:font-name-asian="Arial" style:font-size-asian="10pt" style:font-name-complex="Arial" style:font-size-complex="10pt"/>
    </style:style>
    <style:style style:name="T271_15" style:family="text">
      <style:text-properties style:font-name="Arial" fo:font-size="10pt" style:font-name-asian="Arial" style:font-size-asian="10pt" style:font-name-complex="Arial" style:font-size-complex="10pt"/>
    </style:style>
    <style:style style:name="T271_16" style:family="text">
      <style:text-properties style:font-name="Arial" fo:font-size="10pt" style:font-name-asian="Arial" style:font-size-asian="10pt" style:font-name-complex="Arial" style:font-size-complex="10pt"/>
    </style:style>
    <style:style style:name="T271_17" style:family="text">
      <style:text-properties style:font-name="Arial" fo:font-size="10pt" style:font-name-asian="Arial" style:font-size-asian="10pt" style:font-name-complex="Arial" style:font-size-complex="10pt"/>
    </style:style>
    <style:style style:name="T271_18" style:family="text">
      <style:text-properties style:font-name="Arial" fo:font-size="10pt" style:font-name-asian="Arial" style:font-size-asian="10pt" style:font-name-complex="Arial" style:font-size-complex="10pt"/>
    </style:style>
    <style:style style:name="T271_19" style:family="text">
      <style:text-properties style:font-name="Arial" fo:font-size="10pt" style:font-name-asian="Arial" style:font-size-asian="10pt" style:font-name-complex="Arial" style:font-size-complex="10pt"/>
    </style:style>
    <style:style style:name="T271_20" style:family="text">
      <style:text-properties style:font-name="Arial" fo:font-size="10pt" style:font-name-asian="Arial" style:font-size-asian="10pt" style:font-name-complex="Arial" style:font-size-complex="10pt"/>
    </style:style>
    <style:style style:name="T271_21" style:family="text">
      <style:text-properties style:font-name="Arial" fo:font-size="10pt" style:font-name-asian="Arial" style:font-size-asian="10pt" style:font-name-complex="Arial" style:font-size-complex="10pt"/>
    </style:style>
    <style:style style:name="T271_22" style:family="text">
      <style:text-properties style:font-name="Arial" fo:font-size="10pt" style:font-name-asian="Arial" style:font-size-asian="10pt" style:font-name-complex="Arial" style:font-size-complex="10pt"/>
    </style:style>
    <style:style style:name="T271_23" style:family="text">
      <style:text-properties style:font-name="Arial" fo:font-size="10pt" style:font-name-asian="Arial" style:font-size-asian="10pt" style:font-name-complex="Arial" style:font-size-complex="10pt"/>
    </style:style>
    <style:style style:name="T271_24" style:family="text">
      <style:text-properties style:font-name="Arial" fo:font-size="10pt" style:font-name-asian="Arial" style:font-size-asian="10pt" style:font-name-complex="Arial" style:font-size-complex="10pt"/>
    </style:style>
    <style:style style:name="T271_25" style:family="text">
      <style:text-properties style:font-name="Arial" fo:font-size="10pt" style:font-name-asian="Arial" style:font-size-asian="10pt" style:font-name-complex="Arial" style:font-size-complex="10pt"/>
    </style:style>
    <style:style style:name="T271_26" style:family="text">
      <style:text-properties style:font-name="Arial" fo:font-size="10pt" style:font-name-asian="Arial" style:font-size-asian="10pt" style:font-name-complex="Arial" style:font-size-complex="10pt"/>
    </style:style>
    <style:style style:name="P27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1pt"/>
    </style:style>
    <style:style style:name="P273" style:family="paragraph" style:parent-style-name="Normal">
      <style:paragraph-properties fo:text-align="justify" fo:line-height="115%"/>
    </style:style>
    <style:style style:name="T27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74" style:family="paragraph" style:parent-style-name="Normal">
      <style:paragraph-properties fo:line-height="115%">
        <style:tab-stops>
          <style:tab-stop style:type="left" style:leader-style="none" style:position="3.53cm"/>
        </style:tab-stops>
      </style:paragraph-properties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75" style:family="paragraph" style:parent-style-name="Normal">
      <style:paragraph-properties fo:text-align="justify" fo:line-height="115%"/>
    </style:style>
    <style:style style:name="T275_1" style:family="text">
      <style:text-properties fo:font-size="10pt" style:font-size-asian="10pt" style:font-name-complex="Arial" style:font-size-complex="10pt"/>
    </style:style>
    <style:style style:name="T275_2" style:family="text">
      <style:text-properties fo:font-size="10pt" style:font-size-asian="10pt" style:font-name-complex="Arial" style:font-size-complex="10pt"/>
    </style:style>
    <style:style style:name="T275_3" style:family="text">
      <style:text-properties fo:font-size="10pt" style:font-size-asian="10pt" style:font-name-complex="Arial" style:font-size-complex="10pt"/>
    </style:style>
    <style:style style:name="T275_4" style:family="text">
      <style:text-properties fo:font-size="10pt" style:font-size-asian="10pt" style:font-name-complex="Arial" style:font-size-complex="10pt"/>
    </style:style>
    <style:style style:name="T275_5" style:family="text">
      <style:text-properties fo:font-size="10pt" style:font-size-asian="10pt" style:font-name-complex="Arial" style:font-size-complex="10pt"/>
    </style:style>
    <style:style style:name="T275_6" style:family="text">
      <style:text-properties fo:font-size="10pt" style:font-size-asian="10pt" style:font-name-complex="Arial" style:font-size-complex="10pt"/>
    </style:style>
    <style:style style:name="T275_7" style:family="text">
      <style:text-properties fo:font-size="10pt" style:font-size-asian="10pt" style:font-name-complex="Arial" style:font-size-complex="10pt"/>
    </style:style>
    <style:style style:name="T275_8" style:family="text">
      <style:text-properties fo:font-size="10pt" style:font-size-asian="10pt" style:font-name-complex="Arial" style:font-size-complex="10pt"/>
    </style:style>
    <style:style style:name="T275_9" style:family="text">
      <style:text-properties fo:font-size="10pt" style:font-size-asian="10pt" style:font-name-complex="Arial" style:font-size-complex="10pt"/>
    </style:style>
    <style:style style:name="T275_10" style:family="text">
      <style:text-properties fo:font-size="10pt" style:font-size-asian="10pt" style:font-name-complex="Arial" style:font-size-complex="10pt"/>
    </style:style>
    <style:style style:name="T275_11" style:family="text">
      <style:text-properties fo:font-size="10pt" style:font-size-asian="10pt" style:font-name-complex="Arial" style:font-size-complex="10pt"/>
    </style:style>
    <style:style style:name="T275_12" style:family="text">
      <style:text-properties fo:font-size="10pt" style:font-size-asian="10pt" style:font-name-complex="Arial" style:font-size-complex="10pt"/>
    </style:style>
    <style:style style:name="T275_13" style:family="text">
      <style:text-properties fo:font-size="10pt" style:font-size-asian="10pt" style:font-name-complex="Arial" style:font-size-complex="10pt"/>
    </style:style>
    <style:style style:name="T275_14" style:family="text">
      <style:text-properties fo:font-size="10pt" style:font-size-asian="10pt" style:font-name-complex="Arial" style:font-size-complex="10pt"/>
    </style:style>
    <style:style style:name="T275_15" style:family="text">
      <style:text-properties fo:font-size="10pt" style:font-size-asian="10pt" style:font-name-complex="Arial" style:font-size-complex="10pt"/>
    </style:style>
    <style:style style:name="T275_16" style:family="text">
      <style:text-properties fo:font-size="10pt" style:font-size-asian="10pt" style:font-name-complex="Arial" style:font-size-complex="10pt"/>
    </style:style>
    <style:style style:name="T275_17" style:family="text">
      <style:text-properties fo:font-size="10pt" style:font-size-asian="10pt" style:font-name-complex="Arial" style:font-size-complex="10pt"/>
    </style:style>
    <style:style style:name="T275_18" style:family="text">
      <style:text-properties fo:font-size="10pt" style:font-size-asian="10pt" style:font-name-complex="Arial" style:font-size-complex="10pt"/>
    </style:style>
    <style:style style:name="T275_19" style:family="text">
      <style:text-properties fo:font-size="10pt" style:font-size-asian="10pt" style:font-name-complex="Arial" style:font-size-complex="10pt"/>
    </style:style>
    <style:style style:name="T275_20" style:family="text">
      <style:text-properties fo:font-size="10pt" style:font-size-asian="10pt" style:font-name-complex="Arial" style:font-size-complex="10pt"/>
    </style:style>
    <style:style style:name="T275_21" style:family="text">
      <style:text-properties fo:font-size="10pt" style:font-size-asian="10pt" style:font-name-complex="Arial" style:font-size-complex="10pt"/>
    </style:style>
    <style:style style:name="T275_22" style:family="text">
      <style:text-properties fo:font-size="10pt" style:font-size-asian="10pt" style:font-name-complex="Arial" style:font-size-complex="10pt"/>
    </style:style>
    <style:style style:name="P27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77" style:family="paragraph" style:parent-style-name="Normal">
      <style:paragraph-properties fo:text-align="justify" fo:line-height="115%"/>
    </style:style>
    <style:style style:name="T277_1" style:family="text">
      <style:text-properties fo:font-size="10pt" style:font-size-asian="10pt" style:font-name-complex="Arial" style:font-size-complex="10pt"/>
    </style:style>
    <style:style style:name="T277_2" style:family="text">
      <style:text-properties fo:font-size="10pt" style:font-size-asian="10pt" style:font-name-complex="Arial" style:font-size-complex="10pt"/>
    </style:style>
    <style:style style:name="T277_3" style:family="text">
      <style:text-properties fo:font-size="10pt" style:font-size-asian="10pt" style:font-name-complex="Arial" style:font-size-complex="10pt"/>
    </style:style>
    <style:style style:name="T277_4" style:family="text">
      <style:text-properties fo:font-size="10pt" style:font-size-asian="10pt" style:font-name-complex="Arial" style:font-size-complex="10pt"/>
    </style:style>
    <style:style style:name="T277_5" style:family="text">
      <style:text-properties fo:font-size="10pt" style:font-size-asian="10pt" style:font-name-complex="Arial" style:font-size-complex="10pt"/>
    </style:style>
    <style:style style:name="P27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T278_1" style:family="text">
      <style:text-properties fo:font-size="10pt" style:font-size-asian="10pt" style:font-name-complex="Arial" style:font-size-complex="10pt" fo:language="en" fo:country="US"/>
    </style:style>
    <style:style style:name="T278_2" style:family="text">
      <style:text-properties fo:font-size="10pt" style:font-size-asian="10pt" style:font-name-complex="Arial" style:font-size-complex="10pt" fo:language="en" fo:country="US"/>
    </style:style>
    <style:style style:name="T278_3" style:family="text">
      <style:text-properties fo:font-size="10pt" style:font-size-asian="10pt" style:font-name-complex="Arial" style:font-size-complex="10pt" fo:language="en" fo:country="US"/>
    </style:style>
    <style:style style:name="P27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T279_1" style:family="text">
      <style:text-properties fo:font-size="10pt" style:font-size-asian="10pt" style:font-name-complex="Arial" style:font-size-complex="10pt" fo:language="en" fo:country="US"/>
    </style:style>
    <style:style style:name="P280" style:family="paragraph" style:parent-style-name="Normal">
      <style:paragraph-properties fo:text-align="justify" fo:line-height="115%"/>
      <style:text-properties fo:font-size="10pt" style:font-size-asian="10pt" style:font-name-complex="Arial" style:font-size-complex="11pt"/>
    </style:style>
    <style:style style:name="P281" style:family="paragraph" style:parent-style-name="Normal">
      <style:paragraph-properties fo:text-align="justify" fo:line-height="115%"/>
    </style:style>
    <style:style style:name="T2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8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83" style:family="paragraph" style:parent-style-name="Normal">
      <style:paragraph-properties fo:text-align="justify" fo:line-height="115%"/>
    </style:style>
    <style:style style:name="T283_1" style:family="text">
      <style:text-properties fo:font-size="10pt" style:font-size-asian="10pt" style:font-name-complex="Arial" style:font-size-complex="10pt"/>
    </style:style>
    <style:style style:name="T283_2" style:family="text">
      <style:text-properties fo:font-size="10pt" style:font-size-asian="10pt" style:font-name-complex="Arial" style:font-size-complex="10pt"/>
    </style:style>
    <style:style style:name="T283_3" style:family="text">
      <style:text-properties fo:font-size="10pt" style:font-size-asian="10pt" style:font-name-complex="Arial" style:font-size-complex="10pt"/>
    </style:style>
    <style:style style:name="T283_4" style:family="text">
      <style:text-properties fo:font-size="10pt" style:font-size-asian="10pt" style:font-name-complex="Arial" style:font-size-complex="10pt"/>
    </style:style>
    <style:style style:name="T283_5" style:family="text">
      <style:text-properties fo:font-size="10pt" style:font-size-asian="10pt" style:font-name-complex="Arial" style:font-size-complex="10pt"/>
    </style:style>
    <style:style style:name="T283_6" style:family="text">
      <style:text-properties fo:font-size="10pt" style:font-size-asian="10pt" style:font-name-complex="Arial" style:font-size-complex="10pt"/>
    </style:style>
    <style:style style:name="T283_7" style:family="text">
      <style:text-properties fo:font-size="10pt" style:font-size-asian="10pt" style:font-name-complex="Arial" style:font-size-complex="10pt"/>
    </style:style>
    <style:style style:name="T283_8" style:family="text">
      <style:text-properties fo:font-size="10pt" style:font-size-asian="10pt" style:font-name-complex="Arial" style:font-size-complex="10pt"/>
    </style:style>
    <style:style style:name="T283_9" style:family="text">
      <style:text-properties fo:font-size="10pt" style:font-size-asian="10pt" style:font-name-complex="Arial" style:font-size-complex="10pt"/>
    </style:style>
    <style:style style:name="T283_10" style:family="text">
      <style:text-properties fo:font-size="10pt" style:font-size-asian="10pt" style:font-name-complex="Arial" style:font-size-complex="10pt"/>
    </style:style>
    <style:style style:name="T283_11" style:family="text">
      <style:text-properties fo:font-size="10pt" style:font-size-asian="10pt" style:font-name-complex="Arial" style:font-size-complex="10pt"/>
    </style:style>
    <style:style style:name="T283_12" style:family="text">
      <style:text-properties fo:font-size="10pt" style:font-size-asian="10pt" style:font-name-complex="Arial" style:font-size-complex="10pt"/>
    </style:style>
    <style:style style:name="T283_13" style:family="text">
      <style:text-properties fo:font-size="10pt" style:font-size-asian="10pt" style:font-name-complex="Arial" style:font-size-complex="10pt"/>
    </style:style>
    <style:style style:name="P28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85" style:family="paragraph" style:parent-style-name="Normal">
      <style:paragraph-properties fo:text-align="justify" fo:line-height="115%"/>
    </style:style>
    <style:style style:name="T285_1" style:family="text">
      <style:text-properties fo:font-size="10pt" style:font-name-asian="Aptos" style:font-size-asian="10pt" style:font-name-complex="Arial" style:font-size-complex="10pt" style:text-underline-style="solid" style:text-underline-color="font-color"/>
    </style:style>
    <style:style style:name="T285_2" style:family="text">
      <style:text-properties fo:font-size="10pt" style:font-name-asian="Aptos" style:font-size-asian="10pt" style:font-name-complex="Arial" style:font-size-complex="10pt"/>
    </style:style>
    <style:style style:name="T285_3" style:family="text">
      <style:text-properties fo:font-size="10pt" style:font-name-asian="Aptos" style:font-size-asian="10pt" style:font-name-complex="Arial" style:font-size-complex="10pt"/>
    </style:style>
    <style:style style:name="T285_4" style:family="text">
      <style:text-properties fo:font-size="10pt" style:font-name-asian="Aptos" style:font-size-asian="10pt" style:font-name-complex="Arial" style:font-size-complex="10pt"/>
    </style:style>
    <style:style style:name="T285_5" style:family="text">
      <style:text-properties fo:font-size="10pt" style:font-name-asian="Aptos" style:font-size-asian="10pt" style:font-name-complex="Arial" style:font-size-complex="10pt"/>
    </style:style>
    <style:style style:name="T285_6" style:family="text">
      <style:text-properties fo:font-size="10pt" style:font-name-asian="Aptos" style:font-size-asian="10pt" style:font-name-complex="Arial" style:font-size-complex="10pt"/>
    </style:style>
    <style:style style:name="T285_7" style:family="text">
      <style:text-properties fo:font-size="10pt" style:font-name-asian="Aptos" style:font-size-asian="10pt" style:font-name-complex="Arial" style:font-size-complex="10pt"/>
    </style:style>
    <style:style style:name="T285_8" style:family="text">
      <style:text-properties fo:font-size="10pt" style:font-name-asian="Aptos" style:font-size-asian="10pt" style:font-name-complex="Arial" style:font-size-complex="10pt"/>
    </style:style>
    <style:style style:name="T285_9" style:family="text">
      <style:text-properties fo:font-size="10pt" style:font-name-asian="Aptos" style:font-size-asian="10pt" style:font-name-complex="Arial" style:font-size-complex="10pt"/>
    </style:style>
    <style:style style:name="T285_10" style:family="text">
      <style:text-properties fo:font-size="10pt" style:font-name-asian="Aptos" style:font-size-asian="10pt" style:font-name-complex="Arial" style:font-size-complex="10pt"/>
    </style:style>
    <style:style style:name="T285_11" style:family="text">
      <style:text-properties fo:font-size="10pt" style:font-name-asian="Aptos" style:font-size-asian="10pt" style:font-name-complex="Arial" style:font-size-complex="10pt"/>
    </style:style>
    <style:style style:name="P286" style:family="paragraph" style:parent-style-name="Normal">
      <style:paragraph-properties fo:text-align="justify" fo:line-height="115%" fo:margin-left="1.27cm"/>
    </style:style>
    <style:style style:name="T286_1" style:family="text" style:parent-style-name="cf01">
      <style:text-properties style:font-name="Arial" fo:font-size="10pt" style:font-size-asian="10pt" style:font-name-complex="Arial" style:font-size-complex="10pt" style:text-underline-style="solid" style:text-underline-color="font-color"/>
    </style:style>
    <style:style style:name="T286_2" style:family="text" style:parent-style-name="cf01">
      <style:text-properties style:font-name="Arial" fo:font-size="10pt" style:font-size-asian="10pt" style:font-name-complex="Arial" style:font-size-complex="10pt"/>
    </style:style>
    <style:style style:name="T286_3" style:family="text" style:parent-style-name="cf01">
      <style:text-properties style:font-name="Arial" fo:font-size="10pt" style:font-size-asian="10pt" style:font-name-complex="Arial" style:font-size-complex="10pt"/>
    </style:style>
    <style:style style:name="T286_4" style:family="text" style:parent-style-name="cf01">
      <style:text-properties style:font-name="Arial" fo:font-size="10pt" style:font-size-asian="10pt" style:font-name-complex="Arial" style:font-size-complex="10pt"/>
    </style:style>
    <style:style style:name="T286_5" style:family="text" style:parent-style-name="cf01">
      <style:text-properties style:font-name="Arial" fo:font-size="10pt" style:font-size-asian="10pt" style:font-name-complex="Arial" style:font-size-complex="10pt"/>
    </style:style>
    <style:style style:name="T286_6" style:family="text" style:parent-style-name="cf01">
      <style:text-properties style:font-name="Arial" fo:font-size="10pt" style:font-size-asian="10pt" style:font-name-complex="Arial" style:font-size-complex="10pt"/>
    </style:style>
    <style:style style:name="T286_7" style:family="text" style:parent-style-name="cf01">
      <style:text-properties style:font-name="Arial" fo:font-size="10pt" style:font-size-asian="10pt" style:font-name-complex="Arial" style:font-size-complex="10pt"/>
    </style:style>
    <style:style style:name="T286_8" style:family="text" style:parent-style-name="cf01">
      <style:text-properties style:font-name="Arial" fo:font-size="10pt" style:font-size-asian="10pt" style:font-name-complex="Arial" style:font-size-complex="10pt"/>
    </style:style>
    <style:style style:name="T286_9" style:family="text" style:parent-style-name="cf01">
      <style:text-properties style:font-name="Arial" fo:font-size="10pt" style:font-size-asian="10pt" style:font-name-complex="Arial" style:font-size-complex="10pt"/>
    </style:style>
    <style:style style:name="T286_10" style:family="text" style:parent-style-name="cf01">
      <style:text-properties style:font-name="Arial" fo:font-size="10pt" style:font-size-asian="10pt" style:font-name-complex="Arial" style:font-size-complex="10pt"/>
    </style:style>
    <style:style style:name="T286_11" style:family="text" style:parent-style-name="cf01">
      <style:text-properties style:font-name="Arial" fo:font-size="10pt" style:font-size-asian="10pt" style:font-name-complex="Arial" style:font-size-complex="10pt"/>
    </style:style>
    <style:style style:name="T286_12" style:family="text" style:parent-style-name="cf01">
      <style:text-properties style:font-name="Arial" fo:font-size="10pt" style:font-size-asian="10pt" style:font-name-complex="Arial" style:font-size-complex="10pt"/>
    </style:style>
    <style:style style:name="T286_13" style:family="text" style:parent-style-name="cf01">
      <style:text-properties style:font-name="Arial" fo:font-size="10pt" style:font-size-asian="10pt" style:font-name-complex="Arial" style:font-size-complex="10pt"/>
    </style:style>
    <style:style style:name="T286_14" style:family="text" style:parent-style-name="cf01">
      <style:text-properties style:font-name="Arial" fo:font-size="10pt" style:font-size-asian="10pt" style:font-name-complex="Arial" style:font-size-complex="10pt"/>
    </style:style>
    <style:style style:name="T286_15" style:family="text" style:parent-style-name="cf01">
      <style:text-properties style:font-name="Arial" fo:font-size="10pt" style:font-size-asian="10pt" style:font-name-complex="Arial" style:font-size-complex="10pt"/>
    </style:style>
    <style:style style:name="T286_16" style:family="text" style:parent-style-name="cf01">
      <style:text-properties style:font-name="Arial" fo:font-size="10pt" style:font-size-asian="10pt" style:font-name-complex="Arial" style:font-size-complex="10pt"/>
    </style:style>
    <style:style style:name="T286_17" style:family="text" style:parent-style-name="cf01">
      <style:text-properties style:font-name="Arial" fo:font-size="10pt" style:font-size-asian="10pt" style:font-name-complex="Arial" style:font-size-complex="10pt"/>
    </style:style>
    <style:style style:name="T286_18" style:family="text" style:parent-style-name="cf01">
      <style:text-properties style:font-name="Arial" fo:font-size="10pt" style:font-size-asian="10pt" style:font-name-complex="Arial" style:font-size-complex="10pt"/>
    </style:style>
    <style:style style:name="T286_19" style:family="text">
      <style:text-properties fo:font-size="10pt" style:font-size-asian="10pt" style:font-name-complex="Arial"/>
    </style:style>
    <style:style style:name="T286_20" style:family="text">
      <style:text-properties fo:font-size="10pt" style:font-size-asian="10pt" style:font-name-complex="Arial"/>
    </style:style>
    <style:style style:name="T286_21" style:family="text">
      <style:text-properties fo:font-size="10pt" style:font-size-asian="10pt" style:font-name-complex="Arial"/>
    </style:style>
    <style:style style:name="T286_22" style:family="text">
      <style:text-properties fo:font-size="10pt" style:font-size-asian="10pt" style:font-name-complex="Arial"/>
    </style:style>
    <style:style style:name="T286_23" style:family="text">
      <style:text-properties fo:font-size="10pt" style:font-size-asian="10pt" style:font-name-complex="Arial"/>
    </style:style>
    <style:style style:name="T286_24" style:family="text">
      <style:text-properties fo:font-size="10pt" style:font-size-asian="10pt" style:font-name-complex="Arial"/>
    </style:style>
    <style:style style:name="T286_25" style:family="text">
      <style:text-properties fo:font-size="10pt" style:font-size-asian="10pt" style:font-name-complex="Arial"/>
    </style:style>
    <style:style style:name="T286_26" style:family="text">
      <style:text-properties fo:font-size="10pt" style:font-size-asian="10pt" style:font-name-complex="Arial"/>
    </style:style>
    <style:style style:name="T286_27" style:family="text">
      <style:text-properties fo:font-size="10pt" style:font-size-asian="10pt" style:font-name-complex="Arial"/>
    </style:style>
    <style:style style:name="T286_28" style:family="text">
      <style:text-properties fo:font-size="10pt" style:font-size-asian="10pt" style:font-name-complex="Arial"/>
    </style:style>
    <style:style style:name="T286_29" style:family="text">
      <style:text-properties fo:font-size="10pt" style:font-size-asian="10pt" style:font-name-complex="Arial"/>
    </style:style>
    <style:style style:name="T286_30" style:family="text">
      <style:text-properties fo:font-size="10pt" style:font-size-asian="10pt" style:font-name-complex="Arial"/>
    </style:style>
    <style:style style:name="T286_31" style:family="text">
      <style:text-properties fo:font-size="10pt" style:font-size-asian="10pt" style:font-name-complex="Arial"/>
    </style:style>
    <style:style style:name="T286_32" style:family="text">
      <style:text-properties fo:font-size="10pt" style:font-size-asian="10pt" style:font-name-complex="Arial"/>
    </style:style>
    <style:style style:name="P287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/>
    </style:style>
    <style:style style:name="P288" style:family="paragraph" style:parent-style-name="Normal">
      <style:paragraph-properties fo:text-align="justify" fo:line-height="115%" fo:margin-left="0.635cm"/>
    </style:style>
    <style:style style:name="T288_1" style:family="text">
      <style:text-properties fo:font-size="10pt" style:font-size-asian="10pt" style:font-name-complex="Arial"/>
    </style:style>
    <style:style style:name="T288_2" style:family="text">
      <style:text-properties fo:font-size="10pt" style:font-size-asian="10pt" style:font-name-complex="Arial"/>
    </style:style>
    <style:style style:name="T288_3" style:family="text">
      <style:text-properties fo:font-size="10pt" style:font-size-asian="10pt" style:font-name-complex="Arial"/>
    </style:style>
    <style:style style:name="T288_4" style:family="text">
      <style:text-properties fo:font-size="10pt" style:font-size-asian="10pt" style:font-name-complex="Arial"/>
    </style:style>
    <style:style style:name="T288_5" style:family="text">
      <style:text-properties fo:font-size="10pt" style:font-size-asian="10pt" style:font-name-complex="Arial"/>
    </style:style>
    <style:style style:name="T288_6" style:family="text">
      <style:text-properties fo:font-size="10pt" style:font-size-asian="10pt" style:font-name-complex="Arial"/>
    </style:style>
    <style:style style:name="T288_7" style:family="text">
      <style:text-properties fo:font-size="10pt" style:font-size-asian="10pt" style:font-name-complex="Arial"/>
    </style:style>
    <style:style style:name="T288_8" style:family="text">
      <style:text-properties fo:font-size="10pt" style:font-size-asian="10pt" style:font-name-complex="Arial"/>
    </style:style>
    <style:style style:name="T288_9" style:family="text">
      <style:text-properties fo:font-size="10pt" style:font-size-asian="10pt" style:font-name-complex="Arial"/>
    </style:style>
    <style:style style:name="T288_10" style:family="text">
      <style:text-properties fo:font-size="10pt" style:font-size-asian="10pt" style:font-name-complex="Arial"/>
    </style:style>
    <style:style style:name="T288_11" style:family="text">
      <style:text-properties fo:font-size="10pt" style:font-size-asian="10pt" style:font-name-complex="Arial"/>
    </style:style>
    <style:style style:name="T288_12" style:family="text" style:parent-style-name="Normal">
      <style:text-properties fo:font-size="10pt" style:font-size-asian="10pt" style:font-name-complex="Arial"/>
    </style:style>
    <style:style style:name="P289" style:family="paragraph" style:parent-style-name="Footnote_20_text"/>
    <style:style style:name="T289_1" style:family="text">
      <style:text-properties fo:font-size="8pt" style:font-size-asian="8pt" style:font-size-complex="8pt"/>
    </style:style>
    <style:style style:name="T289_2" style:family="text"/>
    <style:style style:name="T289_3" style:family="text" style:parent-style-name="Internet_20_link">
      <style:text-properties style:font-name="Arial Narrow" fo:font-size="8pt" style:font-size-asian="8pt" style:font-size-complex="8pt"/>
    </style:style>
    <style:style style:name="T289_4" style:family="text">
      <style:text-properties fo:font-size="10pt" style:font-size-asian="10pt" style:font-name-complex="Arial"/>
    </style:style>
    <style:style style:name="T289_5" style:family="text">
      <style:text-properties fo:font-size="10pt" style:font-size-asian="10pt" style:font-name-complex="Arial"/>
    </style:style>
    <style:style style:name="P290" style:family="paragraph" style:parent-style-name="Normal">
      <style:paragraph-properties fo:text-align="justify" fo:line-height="115%"/>
      <style:text-properties fo:background-color="#ffff00" fo:font-size="10pt" style:font-name-asian="Aptos" style:font-size-asian="10pt" style:font-name-complex="Arial"/>
    </style:style>
    <style:style style:name="P291" style:family="paragraph" style:parent-style-name="Normal">
      <style:paragraph-properties fo:text-align="center" fo:line-height="115%" fo:margin-left="0.635cm"/>
      <style:text-properties fo:font-size="10pt" style:font-size-asian="10pt" style:font-name-complex="Arial" style:font-size-complex="10pt"/>
    </style:style>
    <style:style style:name="FR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9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293" style:family="paragraph" style:parent-style-name="Normal">
      <style:paragraph-properties fo:text-align="justify" fo:line-height="115%"/>
    </style:style>
    <style:style style:name="T293_1" style:family="text">
      <style:text-properties fo:font-size="10pt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93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293_3" style:family="text">
      <style:text-properties fo:font-size="10pt" style:font-size-asian="10pt" style:font-name-complex="Arial" style:font-size-complex="10pt"/>
    </style:style>
    <style:style style:name="T293_4" style:family="text">
      <style:text-properties fo:font-size="10pt" style:font-size-asian="10pt" style:font-name-complex="Arial" style:font-size-complex="10pt"/>
    </style:style>
    <style:style style:name="T293_5" style:family="text">
      <style:text-properties fo:font-size="10pt" style:font-size-asian="10pt" style:font-name-complex="Arial" style:font-size-complex="10pt"/>
    </style:style>
    <style:style style:name="T293_6" style:family="text">
      <style:text-properties fo:font-size="10pt" style:font-size-asian="10pt" style:font-name-complex="Arial" style:font-size-complex="10pt"/>
    </style:style>
    <style:style style:name="T293_7" style:family="text">
      <style:text-properties fo:font-size="10pt" style:font-size-asian="10pt" style:font-name-complex="Arial" style:font-size-complex="10pt"/>
    </style:style>
    <style:style style:name="T293_8" style:family="text">
      <style:text-properties fo:font-size="10pt" style:font-size-asian="10pt" style:font-name-complex="Arial" style:font-size-complex="10pt"/>
    </style:style>
    <style:style style:name="T293_9" style:family="text">
      <style:text-properties fo:font-size="10pt" style:font-size-asian="10pt" style:font-name-complex="Arial" style:font-size-complex="10pt"/>
    </style:style>
    <style:style style:name="T293_10" style:family="text">
      <style:text-properties fo:font-size="10pt" style:font-size-asian="10pt" style:font-name-complex="Arial" style:font-size-complex="10pt"/>
    </style:style>
    <style:style style:name="T293_11" style:family="text">
      <style:text-properties fo:font-size="10pt" style:font-size-asian="10pt" style:font-name-complex="Arial" style:font-size-complex="10pt"/>
    </style:style>
    <style:style style:name="T293_12" style:family="text">
      <style:text-properties fo:font-size="10pt" style:font-size-asian="10pt" style:font-name-complex="Arial" style:font-size-complex="10pt"/>
    </style:style>
    <style:style style:name="T293_13" style:family="text">
      <style:text-properties fo:font-size="10pt" style:font-size-asian="10pt" style:font-name-complex="Arial" style:font-size-complex="10pt"/>
    </style:style>
    <style:style style:name="P29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Table9" style:family="table">
      <style:table-properties table:align="left" style:width="16.503cm" fo:margin-left="-0.259cm"/>
    </style:style>
    <style:style style:name="Column33" style:family="table-column">
      <style:table-column-properties style:column-width="2.884cm"/>
    </style:style>
    <style:style style:name="Column34" style:family="table-column">
      <style:table-column-properties style:column-width="1.215cm"/>
    </style:style>
    <style:style style:name="Column35" style:family="table-column">
      <style:table-column-properties style:column-width="1.653cm"/>
    </style:style>
    <style:style style:name="Column36" style:family="table-column">
      <style:table-column-properties style:column-width="5.791cm"/>
    </style:style>
    <style:style style:name="Column37" style:family="table-column">
      <style:table-column-properties style:column-width="4.96cm"/>
    </style:style>
    <style:style style:name="Row30" style:family="table-row">
      <style:table-row-properties style:min-row-height="0.863cm"/>
    </style:style>
    <style:style style:name="Cell10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95" style:family="paragraph" style:parent-style-name="Normal">
      <style:paragraph-properties fo:break-before="page" fo:line-height="115%" fo:margin-bottom="0cm"/>
    </style:style>
    <style:style style:name="T29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7" style:family="table-cell">
      <style:table-cell-properties fo:background-color="#ffffff" style:vertical-align="top" fo:border-top="#000000 0.018cm solid" fo:border-bottom="#000000 0.018cm solid" fo:border-left="#000000 0.018cm solid" fo:border-right="#000000 0.018cm solid" fo:wrap-option="wrap"/>
    </style:style>
    <style:style style:name="P296" style:family="paragraph" style:parent-style-name="Normal">
      <style:paragraph-properties fo:line-height="115%" fo:margin-bottom="0cm"/>
    </style:style>
    <style:style style:name="T296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296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296_3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297" style:family="paragraph" style:parent-style-name="Normal">
      <style:paragraph-properties fo:line-height="115%" fo:margin-bottom="0cm"/>
    </style:style>
    <style:style style:name="T2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97_2" style:family="text">
      <style:text-properties style:font-name="Arial" fo:font-size="10pt" style:font-name-asian="Times New Roman" style:font-size-asian="10pt" style:font-name-complex="Arial" style:font-size-complex="12pt" fo:language="en" fo:language-asian="en" fo:language-complex="ar" fo:country="GB" fo:country-asian="GB" fo:country-complex="SA"/>
    </style:style>
    <style:style style:name="Row31" style:family="table-row">
      <style:table-row-properties style:min-row-height="0.612cm"/>
    </style:style>
    <style:style style:name="Cell108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298" style:family="paragraph" style:parent-style-name="Normal">
      <style:paragraph-properties fo:line-height="115%" fo:margin-bottom="0cm"/>
    </style:style>
    <style:style style:name="T29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99" style:family="paragraph" style:parent-style-name="Normal">
      <style:paragraph-properties fo:line-height="115%" fo:margin-bottom="0cm"/>
    </style:style>
    <style:style style:name="T29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0" style:family="paragraph" style:parent-style-name="Normal">
      <style:paragraph-properties fo:line-height="115%" fo:margin-bottom="0cm"/>
    </style:style>
    <style:style style:name="T30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1" style:family="paragraph" style:parent-style-name="Normal">
      <style:paragraph-properties fo:line-height="115%" fo:margin-bottom="0cm"/>
    </style:style>
    <style:style style:name="T301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>
      <style:table-row-properties style:min-row-height="0.609cm"/>
    </style:style>
    <style:style style:name="Cell112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2" style:family="paragraph" style:parent-style-name="Normal">
      <style:paragraph-properties fo:line-height="115%" fo:margin-bottom="0cm"/>
    </style:style>
    <style:style style:name="T30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3" style:family="paragraph" style:parent-style-name="Normal">
      <style:paragraph-properties fo:line-height="115%" fo:margin-bottom="0cm"/>
    </style:style>
    <style:style style:name="T30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4" style:family="paragraph" style:parent-style-name="Normal">
      <style:paragraph-properties fo:line-height="115%" fo:margin-bottom="0cm"/>
    </style:style>
    <style:style style:name="T3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5" style:family="paragraph" style:parent-style-name="Normal">
      <style:paragraph-properties fo:line-height="115%" fo:margin-bottom="0cm"/>
    </style:style>
    <style:style style:name="T3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06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10" style:family="table">
      <style:table-properties table:align="left" style:width="16.494cm" fo:margin-left="0cm"/>
    </style:style>
    <style:style style:name="Column38" style:family="table-column">
      <style:table-column-properties style:column-width="4.895cm"/>
    </style:style>
    <style:style style:name="Column39" style:family="table-column">
      <style:table-column-properties style:column-width="3.115cm"/>
    </style:style>
    <style:style style:name="Column40" style:family="table-column">
      <style:table-column-properties style:column-width="8.484cm"/>
    </style:style>
    <style:style style:name="Row33" style:family="table-row">
      <style:table-row-properties style:min-row-height="0.482cm"/>
    </style:style>
    <style:style style:name="Cell11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7" style:family="paragraph" style:parent-style-name="Normal">
      <style:paragraph-properties fo:line-height="115%" fo:margin-bottom="0cm"/>
    </style:style>
    <style:style style:name="T3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7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8" style:family="paragraph" style:parent-style-name="Normal">
      <style:paragraph-properties fo:line-height="115%" fo:margin-bottom="0cm"/>
    </style:style>
    <style:style style:name="T30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18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09" style:family="paragraph" style:parent-style-name="Normal">
      <style:paragraph-properties fo:line-height="115%" fo:margin-bottom="0cm"/>
    </style:style>
    <style:style style:name="T3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/>
    <style:style style:name="Cell1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0" style:family="paragraph" style:parent-style-name="Normal">
      <style:paragraph-properties fo:line-height="115%" fo:margin-bottom="0cm"/>
    </style:style>
    <style:style style:name="T310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1" style:family="paragraph" style:parent-style-name="Normal">
      <style:paragraph-properties fo:line-height="115%" fo:margin-bottom="0cm"/>
    </style:style>
    <style:style style:name="T3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2" style:family="paragraph" style:parent-style-name="Normal">
      <style:paragraph-properties fo:line-height="115%" fo:margin-bottom="0cm"/>
    </style:style>
    <style:style style:name="T3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31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1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3" style:family="paragraph" style:parent-style-name="Normal">
      <style:paragraph-properties fo:line-height="115%" fo:margin-bottom="0cm"/>
    </style:style>
    <style:style style:name="T3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314" style:family="paragraph" style:parent-style-name="Normal">
      <style:paragraph-properties fo:line-height="115%" fo:margin-bottom="0cm"/>
    </style:style>
    <style:style style:name="T3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35" style:family="table-row"/>
    <style:style style:name="Cell1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5" style:family="paragraph" style:parent-style-name="Normal">
      <style:paragraph-properties fo:line-height="115%" fo:margin-bottom="0cm"/>
    </style:style>
    <style:style style:name="T315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6" style:family="paragraph" style:parent-style-name="Normal">
      <style:paragraph-properties fo:line-height="115%" fo:margin-bottom="0cm"/>
    </style:style>
    <style:style style:name="T3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Normal">
      <style:paragraph-properties fo:line-height="115%" fo:margin-bottom="0cm"/>
    </style:style>
    <style:style style:name="T3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3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8" style:family="paragraph" style:parent-style-name="Normal">
      <style:paragraph-properties fo:line-height="115%" fo:margin-bottom="0cm"/>
    </style:style>
    <style:style style:name="T318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19" style:family="paragraph" style:parent-style-name="Normal">
      <style:paragraph-properties fo:line-height="115%" fo:margin-bottom="0cm"/>
    </style:style>
    <style:style style:name="T319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20" style:family="paragraph" style:parent-style-name="Normal">
      <style:paragraph-properties fo:line-height="115%" fo:margin-bottom="0cm"/>
    </style:style>
    <style:style style:name="T320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320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2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2" style:family="paragraph" style:parent-style-name="Normal">
      <style:paragraph-properties fo:text-align="justify" fo:line-height="115%"/>
    </style:style>
    <style:style style:name="T3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324" style:family="paragraph" style:parent-style-name="Normal">
      <style:paragraph-properties fo:text-align="justify" fo:line-height="115%"/>
    </style:style>
    <style:style style:name="T324_1" style:family="text">
      <style:text-properties fo:font-size="10pt" style:font-size-asian="10pt" style:font-name-complex="Arial" style:font-size-complex="10pt" style:font-weight-complex="bold"/>
    </style:style>
    <style:style style:name="T324_2" style:family="text">
      <style:text-properties fo:font-size="10pt" style:font-size-asian="10pt" style:font-name-complex="Arial" style:font-size-complex="10pt" style:font-weight-complex="bold"/>
    </style:style>
    <style:style style:name="T324_3" style:family="text">
      <style:text-properties fo:font-size="10pt" style:font-size-asian="10pt" style:font-name-complex="Arial" style:font-size-complex="10pt" style:font-weight-complex="bold"/>
    </style:style>
    <style:style style:name="T324_4" style:family="text">
      <style:text-properties fo:font-size="10pt" style:font-size-asian="10pt" style:font-name-complex="Arial" style:font-size-complex="10pt" style:font-weight-complex="bold"/>
    </style:style>
    <style:style style:name="T324_5" style:family="text">
      <style:text-properties fo:font-size="10pt" style:font-size-asian="10pt" style:font-name-complex="Arial" style:font-size-complex="10pt" style:font-weight-complex="bold"/>
    </style:style>
    <style:style style:name="T324_6" style:family="text">
      <style:text-properties fo:font-size="10pt" style:font-size-asian="10pt" style:font-name-complex="Arial" style:font-size-complex="10pt"/>
    </style:style>
    <style:style style:name="T324_7" style:family="text">
      <style:text-properties fo:font-size="10pt" style:font-size-asian="10pt" style:font-name-complex="Arial" style:font-size-complex="10pt" style:font-weight-complex="bold"/>
    </style:style>
    <style:style style:name="T324_8" style:family="text">
      <style:text-properties fo:font-size="10pt" style:font-size-asian="10pt" style:font-name-complex="Arial" style:font-size-complex="10pt"/>
    </style:style>
    <style:style style:name="T324_9" style:family="text">
      <style:text-properties fo:font-size="10pt" style:font-size-asian="10pt" style:font-name-complex="Arial" style:font-size-complex="10pt" style:font-weight-complex="bold"/>
    </style:style>
    <style:style style:name="P32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26" style:family="paragraph" style:parent-style-name="Normal">
      <style:paragraph-properties fo:text-align="justify" fo:line-height="115%"/>
    </style:style>
    <style:style style:name="T326_1" style:family="text">
      <style:text-properties fo:font-size="10pt" style:font-size-asian="10pt" style:font-name-complex="Arial" style:font-size-complex="10pt" style:font-weight-complex="bold"/>
    </style:style>
    <style:style style:name="T326_2" style:family="text">
      <style:text-properties fo:font-size="10pt" style:font-size-asian="10pt" style:font-name-complex="Arial" style:font-size-complex="10pt" style:font-weight-complex="bold"/>
    </style:style>
    <style:style style:name="T326_3" style:family="text">
      <style:text-properties fo:font-size="10pt" style:font-size-asian="10pt" style:font-name-complex="Arial" style:font-size-complex="10pt" style:font-weight-complex="bold"/>
    </style:style>
    <style:style style:name="T326_4" style:family="text">
      <style:text-properties fo:font-size="10pt" style:font-size-asian="10pt" style:font-name-complex="Arial" style:font-size-complex="10pt" style:font-weight-complex="bold"/>
    </style:style>
    <style:style style:name="T326_5" style:family="text">
      <style:text-properties fo:font-size="10pt" style:font-size-asian="10pt" style:font-name-complex="Arial" style:font-size-complex="10pt" style:font-weight-complex="bold"/>
    </style:style>
    <style:style style:name="T326_6" style:family="text">
      <style:text-properties fo:font-size="10pt" style:font-size-asian="10pt" style:font-name-complex="Arial" style:font-size-complex="10pt" style:font-weight-complex="bold"/>
    </style:style>
    <style:style style:name="T326_7" style:family="text">
      <style:text-properties fo:font-size="10pt" style:font-size-asian="10pt" style:font-name-complex="Arial" style:font-size-complex="10pt" style:font-weight-complex="bold"/>
    </style:style>
    <style:style style:name="T326_8" style:family="text">
      <style:text-properties fo:font-size="10pt" style:font-size-asian="10pt" style:font-name-complex="Arial" style:font-size-complex="10pt" style:font-weight-complex="bold"/>
    </style:style>
    <style:style style:name="T326_9" style:family="text">
      <style:text-properties fo:font-size="10pt" style:font-size-asian="10pt" style:font-name-complex="Arial" style:font-size-complex="10pt" style:font-weight-complex="bold"/>
    </style:style>
    <style:style style:name="T326_10" style:family="text">
      <style:text-properties fo:font-size="10pt" style:font-size-asian="10pt" style:font-name-complex="Arial" style:font-size-complex="10pt" style:font-weight-complex="bold"/>
    </style:style>
    <style:style style:name="T326_11" style:family="text">
      <style:text-properties fo:font-size="10pt" style:font-size-asian="10pt" style:font-name-complex="Arial" style:font-size-complex="10pt" style:font-weight-complex="bold"/>
    </style:style>
    <style:style style:name="T326_12" style:family="text">
      <style:text-properties fo:font-size="10pt" style:font-size-asian="10pt" style:font-name-complex="Arial" style:font-size-complex="10pt" style:font-weight-complex="bold"/>
    </style:style>
    <style:style style:name="T326_13" style:family="text">
      <style:text-properties fo:font-size="10pt" style:font-size-asian="10pt" style:font-name-complex="Arial" style:font-size-complex="10pt" style:font-weight-complex="bold"/>
    </style:style>
    <style:style style:name="P327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28" style:family="paragraph" style:parent-style-name="Normal">
      <style:paragraph-properties fo:text-align="justify" fo:line-height="115%"/>
    </style:style>
    <style:style style:name="T328_1" style:family="text">
      <style:text-properties fo:font-size="10pt" style:font-name-asian="Arial" style:font-size-asian="10pt" style:font-name-complex="Arial" style:font-size-complex="10pt"/>
    </style:style>
    <style:style style:name="T328_2" style:family="text">
      <style:text-properties fo:font-size="10pt" style:font-name-asian="Arial" style:font-size-asian="10pt" style:font-name-complex="Arial" style:font-size-complex="10pt"/>
    </style:style>
    <style:style style:name="T328_3" style:family="text">
      <style:text-properties fo:font-size="10pt" style:font-name-asian="Arial" style:font-size-asian="10pt" style:font-name-complex="Arial" style:font-size-complex="10pt"/>
    </style:style>
    <style:style style:name="T328_4" style:family="text">
      <style:text-properties fo:font-size="10pt" style:font-name-asian="Arial" style:font-size-asian="10pt" style:font-name-complex="Arial" style:font-size-complex="10pt"/>
    </style:style>
    <style:style style:name="T328_5" style:family="text">
      <style:text-properties fo:font-size="10pt" style:font-name-asian="Arial" style:font-size-asian="10pt" style:font-name-complex="Arial" style:font-size-complex="10pt"/>
    </style:style>
    <style:style style:name="T328_6" style:family="text">
      <style:text-properties fo:font-size="10pt" style:font-name-asian="Arial" style:font-size-asian="10pt" style:font-name-complex="Arial" style:font-size-complex="10pt"/>
    </style:style>
    <style:style style:name="T328_7" style:family="text">
      <style:text-properties fo:font-size="10pt" style:font-name-asian="Arial" style:font-size-asian="10pt" style:font-name-complex="Arial" style:font-size-complex="10pt"/>
    </style:style>
    <style:style style:name="T328_8" style:family="text">
      <style:text-properties fo:font-size="10pt" style:font-name-asian="Arial" style:font-size-asian="10pt" style:font-name-complex="Arial" style:font-size-complex="10pt"/>
    </style:style>
    <style:style style:name="T328_9" style:family="text">
      <style:text-properties fo:font-size="10pt" style:font-name-asian="Arial" style:font-size-asian="10pt" style:font-name-complex="Arial" style:font-size-complex="10pt"/>
    </style:style>
    <style:style style:name="T328_10" style:family="text">
      <style:text-properties fo:font-size="10pt" style:font-name-asian="Arial" style:font-size-asian="10pt" style:font-name-complex="Arial" style:font-size-complex="10pt"/>
    </style:style>
    <style:style style:name="T328_11" style:family="text">
      <style:text-properties fo:font-size="10pt" style:font-name-asian="Arial" style:font-size-asian="10pt" style:font-name-complex="Arial" style:font-size-complex="10pt"/>
    </style:style>
    <style:style style:name="T328_12" style:family="text">
      <style:text-properties fo:font-size="10pt" style:font-name-asian="Arial" style:font-size-asian="10pt" style:font-name-complex="Arial" style:font-size-complex="10pt"/>
    </style:style>
    <style:style style:name="T328_13" style:family="text">
      <style:text-properties fo:font-size="10pt" style:font-name-asian="Arial" style:font-size-asian="10pt" style:font-name-complex="Arial" style:font-size-complex="10pt"/>
    </style:style>
    <style:style style:name="T328_14" style:family="text">
      <style:text-properties fo:font-size="10pt" style:font-name-asian="Arial" style:font-size-asian="10pt" style:font-name-complex="Arial" style:font-size-complex="10pt"/>
    </style:style>
    <style:style style:name="T328_15" style:family="text">
      <style:text-properties fo:font-size="10pt" style:font-name-asian="Arial" style:font-size-asian="10pt" style:font-name-complex="Arial" style:font-size-complex="10pt"/>
    </style:style>
    <style:style style:name="T328_16" style:family="text">
      <style:text-properties fo:font-size="10pt" style:font-name-asian="Arial" style:font-size-asian="10pt" style:font-name-complex="Arial" style:font-size-complex="10pt"/>
    </style:style>
    <style:style style:name="T328_17" style:family="text">
      <style:text-properties fo:font-size="10pt" style:font-name-asian="Arial" style:font-size-asian="10pt" style:font-name-complex="Arial" style:font-size-complex="10pt"/>
    </style:style>
    <style:style style:name="T328_18" style:family="text">
      <style:text-properties fo:font-size="10pt" style:font-name-asian="Arial" style:font-size-asian="10pt" style:font-name-complex="Arial" style:font-size-complex="10pt"/>
    </style:style>
    <style:style style:name="T328_19" style:family="text">
      <style:text-properties fo:font-size="10pt" style:font-name-asian="Arial" style:font-size-asian="10pt" style:font-name-complex="Arial" style:font-size-complex="10pt"/>
    </style:style>
    <style:style style:name="T328_20" style:family="text">
      <style:text-properties fo:font-size="10pt" style:font-name-asian="Arial" style:font-size-asian="10pt" style:font-name-complex="Arial" style:font-size-complex="10pt"/>
    </style:style>
    <style:style style:name="T328_21" style:family="text">
      <style:text-properties fo:font-size="10pt" style:font-name-asian="Arial" style:font-size-asian="10pt" style:font-name-complex="Arial" style:font-size-complex="10pt"/>
    </style:style>
    <style:style style:name="T328_22" style:family="text">
      <style:text-properties fo:font-size="10pt" style:font-name-asian="Arial" style:font-size-asian="10pt" style:font-name-complex="Arial" style:font-size-complex="10pt"/>
    </style:style>
    <style:style style:name="T328_23" style:family="text">
      <style:text-properties fo:font-size="10pt" style:font-name-asian="Arial" style:font-size-asian="10pt" style:font-name-complex="Arial" style:font-size-complex="10pt"/>
    </style:style>
    <style:style style:name="T328_24" style:family="text">
      <style:text-properties fo:font-size="10pt" style:font-name-asian="Arial" style:font-size-asian="10pt" style:font-name-complex="Arial" style:font-size-complex="10pt"/>
    </style:style>
    <style:style style:name="T328_25" style:family="text">
      <style:text-properties fo:font-size="10pt" style:font-name-asian="Arial" style:font-size-asian="10pt" style:font-name-complex="Arial" style:font-size-complex="10pt"/>
    </style:style>
    <style:style style:name="T328_26" style:family="text">
      <style:text-properties fo:font-size="10pt" style:font-name-asian="Arial" style:font-size-asian="10pt" style:font-name-complex="Arial" style:font-size-complex="10pt"/>
    </style:style>
    <style:style style:name="P329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 style:font-size-complex="10pt"/>
    </style:style>
    <style:style style:name="P330" style:family="paragraph" style:parent-style-name="Normal">
      <style:paragraph-properties fo:text-align="justify" fo:line-height="115%"/>
    </style:style>
    <style:style style:name="T330_1" style:family="text">
      <style:text-properties fo:font-size="10pt" style:font-name-asian="Arial" style:font-size-asian="10pt" style:font-name-complex="Arial" style:font-size-complex="10pt"/>
    </style:style>
    <style:style style:name="T330_2" style:family="text">
      <style:text-properties fo:font-size="10pt" style:font-name-asian="Arial" style:font-size-asian="10pt" style:font-name-complex="Arial" style:font-size-complex="10pt"/>
    </style:style>
    <style:style style:name="T330_3" style:family="text">
      <style:text-properties fo:font-size="10pt" style:font-name-asian="Arial" style:font-size-asian="10pt" style:font-name-complex="Arial" style:font-size-complex="10pt"/>
    </style:style>
    <style:style style:name="T330_4" style:family="text">
      <style:text-properties fo:font-size="10pt" style:font-name-asian="Arial" style:font-size-asian="10pt" style:font-name-complex="Arial" style:font-size-complex="10pt"/>
    </style:style>
    <style:style style:name="T330_5" style:family="text">
      <style:text-properties fo:font-size="10pt" style:font-name-asian="Arial" style:font-size-asian="10pt" style:font-name-complex="Arial" style:font-size-complex="10pt"/>
    </style:style>
    <style:style style:name="T330_6" style:family="text">
      <style:text-properties fo:font-size="10pt" style:font-name-asian="Arial" style:font-size-asian="10pt" style:font-name-complex="Arial" style:font-size-complex="10pt"/>
    </style:style>
    <style:style style:name="T330_7" style:family="text">
      <style:text-properties fo:font-size="10pt" style:font-name-asian="Arial" style:font-size-asian="10pt" style:font-name-complex="Arial" style:font-size-complex="10pt"/>
    </style:style>
    <style:style style:name="T330_8" style:family="text">
      <style:text-properties fo:font-size="10pt" style:font-name-asian="Arial" style:font-size-asian="10pt" style:font-name-complex="Arial" style:font-size-complex="10pt"/>
    </style:style>
    <style:style style:name="T330_9" style:family="text">
      <style:text-properties fo:font-size="10pt" style:font-name-asian="Arial" style:font-size-asian="10pt" style:font-name-complex="Arial" style:font-size-complex="10pt"/>
    </style:style>
    <style:style style:name="T330_10" style:family="text">
      <style:text-properties fo:font-size="10pt" style:font-name-asian="Arial" style:font-size-asian="10pt" style:font-name-complex="Arial" style:font-size-complex="10pt"/>
    </style:style>
    <style:style style:name="T330_11" style:family="text">
      <style:text-properties fo:font-size="10pt" style:font-name-asian="Arial" style:font-size-asian="10pt" style:font-name-complex="Arial" style:font-size-complex="10pt"/>
    </style:style>
    <style:style style:name="T330_12" style:family="text">
      <style:text-properties fo:font-size="10pt" style:font-name-asian="Arial" style:font-size-asian="10pt" style:font-name-complex="Arial" style:font-size-complex="10pt"/>
    </style:style>
    <style:style style:name="T330_13" style:family="text">
      <style:text-properties fo:font-size="10pt" style:font-name-asian="Arial" style:font-size-asian="10pt" style:font-name-complex="Arial" style:font-size-complex="10pt"/>
    </style:style>
    <style:style style:name="P33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32" style:family="paragraph" style:parent-style-name="Normal">
      <style:paragraph-properties fo:text-align="justify" fo:line-height="115%"/>
    </style:style>
    <style:style style:name="T332_1" style:family="text">
      <style:text-properties fo:font-size="10pt" style:font-size-asian="10pt" style:font-name-complex="Arial" style:font-size-complex="10pt" style:font-weight-complex="bold"/>
    </style:style>
    <style:style style:name="T332_2" style:family="text">
      <style:text-properties fo:font-size="10pt" style:font-size-asian="10pt" style:font-name-complex="Arial" style:font-size-complex="10pt"/>
    </style:style>
    <style:style style:name="T332_3" style:family="text">
      <style:text-properties fo:font-size="10pt" style:font-size-asian="10pt" style:font-name-complex="Arial" style:font-size-complex="10pt" style:font-weight-complex="bold"/>
    </style:style>
    <style:style style:name="T332_4" style:family="text">
      <style:text-properties fo:font-size="10pt" style:font-size-asian="10pt" style:font-name-complex="Arial" style:font-size-complex="10pt"/>
    </style:style>
    <style:style style:name="T332_5" style:family="text">
      <style:text-properties fo:font-size="10pt" style:font-size-asian="10pt" style:font-name-complex="Arial" style:font-size-complex="10pt"/>
    </style:style>
    <style:style style:name="T332_6" style:family="text">
      <style:text-properties fo:font-size="10pt" style:font-size-asian="10pt" style:font-name-complex="Arial" style:font-size-complex="10pt" style:font-weight-complex="bold"/>
    </style:style>
    <style:style style:name="T332_7" style:family="text">
      <style:text-properties fo:font-size="10pt" style:font-size-asian="10pt" style:font-name-complex="Arial" style:font-size-complex="10pt" style:font-weight-complex="bold"/>
    </style:style>
    <style:style style:name="T332_8" style:family="text">
      <style:text-properties fo:font-size="10pt" style:font-size-asian="10pt" style:font-name-complex="Arial" style:font-size-complex="10pt" style:font-weight-complex="bold"/>
    </style:style>
    <style:style style:name="T332_9" style:family="text">
      <style:text-properties fo:font-size="10pt" style:font-size-asian="10pt" style:font-name-complex="Arial" style:font-size-complex="10pt" style:font-weight-complex="bold"/>
    </style:style>
    <style:style style:name="T332_10" style:family="text">
      <style:text-properties fo:font-size="10pt" style:font-size-asian="10pt" style:font-name-complex="Arial" style:font-size-complex="10pt" style:font-weight-complex="bold"/>
    </style:style>
    <style:style style:name="T332_11" style:family="text">
      <style:text-properties fo:font-size="10pt" style:font-size-asian="10pt" style:font-name-complex="Arial" style:font-size-complex="10pt" style:font-weight-complex="bold"/>
    </style:style>
    <style:style style:name="T332_12" style:family="text">
      <style:text-properties fo:font-size="10pt" style:font-size-asian="10pt" style:font-name-complex="Arial" style:font-size-complex="10pt" style:font-weight-complex="bold"/>
    </style:style>
    <style:style style:name="T332_13" style:family="text">
      <style:text-properties fo:font-size="10pt" style:font-size-asian="10pt" style:font-name-complex="Arial" style:font-size-complex="10pt" style:font-weight-complex="bold"/>
    </style:style>
    <style:style style:name="T332_14" style:family="text">
      <style:text-properties fo:font-size="10pt" style:font-size-asian="10pt" style:font-name-complex="Arial" style:font-size-complex="10pt" style:font-weight-complex="bold"/>
    </style:style>
    <style:style style:name="T332_15" style:family="text">
      <style:text-properties fo:font-size="10pt" style:font-size-asian="10pt" style:font-name-complex="Arial" style:font-size-complex="10pt" style:font-weight-complex="bold"/>
    </style:style>
    <style:style style:name="T332_16" style:family="text">
      <style:text-properties fo:font-size="10pt" style:font-size-asian="10pt" style:font-name-complex="Arial" style:font-size-complex="10pt" style:font-weight-complex="bold"/>
    </style:style>
    <style:style style:name="T332_17" style:family="text">
      <style:text-properties fo:font-size="10pt" style:font-size-asian="10pt" style:font-name-complex="Arial" style:font-size-complex="10pt" style:font-weight-complex="bold"/>
    </style:style>
    <style:style style:name="P33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34" style:family="paragraph" style:parent-style-name="Normal">
      <style:paragraph-properties fo:text-align="justify" fo:line-height="115%"/>
    </style:style>
    <style:style style:name="T334_1" style:family="text">
      <style:text-properties fo:font-size="9pt" style:font-size-asian="9pt" style:font-name-complex="Arial" style:font-size-complex="9pt" style:font-weight-complex="bold"/>
    </style:style>
    <style:style style:name="P335" style:family="paragraph" style:parent-style-name="Normal">
      <style:paragraph-properties fo:text-align="justify" fo:line-height="115%"/>
    </style:style>
    <style:style style:name="T335_1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T335_2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T335_3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T335_4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T335_5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T335_6" style:family="text">
      <style:text-properties fo:font-style="italic" style:font-style-asian="italic" style:font-style-complex="italic" fo:font-size="9pt" style:font-size-asian="9pt" style:font-name-complex="Arial" style:font-size-complex="9pt" style:font-weight-complex="bold"/>
    </style:style>
    <style:style style:name="P336" style:family="paragraph" style:parent-style-name="Normal">
      <style:paragraph-properties fo:text-align="justify" fo:line-height="115%"/>
    </style:style>
    <style:style style:name="FR9" style:family="graphic" style:parent-style-name="Normal">
      <style:graphic-properties draw:stroke="none" draw:fill="none" fo:border-top="none" fo:border-bottom="none" fo:border-left="none" fo:border-right="none" fo:clip="rect(7.256cm 8.8cm 7.441cm 24.856cm)" style:flow-with-text="false" style:run-through="foreground" draw:auto-grow-height="false" draw:auto-grow-width="false"/>
    </style:style>
    <style:style style:name="T336_1" style:family="text">
      <style:text-properties style:font-name-complex="Arial"/>
    </style:style>
    <style:style style:name="FR10" style:family="graphic" style:parent-style-name="Normal">
      <style:graphic-properties draw:stroke="none" draw:fill="none" fo:border-top="none" fo:border-bottom="none" fo:border-left="none" fo:border-right="none" fo:clip="rect(6.45cm 8.622cm 3.992cm 24.769cm)" style:flow-with-text="false" style:run-through="foreground" draw:auto-grow-height="false" draw:auto-grow-width="false"/>
    </style:style>
    <style:style style:name="P337" style:family="paragraph" style:parent-style-name="Normal">
      <style:paragraph-properties fo:text-align="justify" fo:line-height="115%"/>
    </style:style>
    <style:style style:name="T337_1" style:family="text">
      <style:text-properties fo:font-size="10pt" style:font-size-asian="10pt" style:font-name-complex="Arial" style:font-size-complex="10pt" style:font-weight-complex="bold"/>
    </style:style>
    <style:style style:name="T337_2" style:family="text">
      <style:text-properties fo:font-size="10pt" style:font-size-asian="10pt" style:font-name-complex="Arial" style:font-size-complex="10pt" fo:font-weight="bold" style:font-weight-asian="bold"/>
    </style:style>
    <style:style style:name="P338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339" style:family="paragraph" style:parent-style-name="Normal">
      <style:paragraph-properties fo:text-align="justify" fo:line-height="115%"/>
    </style:style>
    <style:style style:name="T339_1" style:family="text">
      <style:text-properties fo:font-size="10pt" style:font-size-asian="10pt" style:font-name-complex="Arial" style:font-size-complex="10pt"/>
    </style:style>
    <style:style style:name="T339_2" style:family="text">
      <style:text-properties fo:font-size="10pt" style:font-size-asian="10pt" style:font-name-complex="Arial" style:font-size-complex="10pt"/>
    </style:style>
    <style:style style:name="T339_3" style:family="text">
      <style:text-properties fo:font-size="10pt" style:font-size-asian="10pt" style:font-name-complex="Arial" style:font-size-complex="10pt"/>
    </style:style>
    <style:style style:name="T339_4" style:family="text">
      <style:text-properties fo:font-size="10pt" style:font-size-asian="10pt" style:font-name-complex="Arial" style:font-size-complex="10pt"/>
    </style:style>
    <style:style style:name="T339_5" style:family="text">
      <style:text-properties fo:font-size="10pt" style:font-size-asian="10pt" style:font-name-complex="Arial" style:font-size-complex="10pt"/>
    </style:style>
    <style:style style:name="T339_6" style:family="text">
      <style:text-properties fo:font-size="10pt" style:font-size-asian="10pt" style:font-name-complex="Arial" style:font-size-complex="10pt"/>
    </style:style>
    <style:style style:name="P340" style:family="paragraph" style:parent-style-name="List_20_Paragraph">
      <style:paragraph-properties fo:text-align="justify" fo:line-height="115%"/>
      <style:text-properties fo:font-size="10pt" style:font-size-asian="10pt" style:font-name-complex="Arial"/>
    </style:style>
    <style:style style:name="T340_1" style:family="text">
      <style:text-properties fo:font-size="10pt" style:font-size-asian="10pt" style:font-name-complex="Arial"/>
    </style:style>
    <style:style style:name="T340_2" style:family="text">
      <style:text-properties fo:font-size="10pt" style:font-size-asian="10pt" style:font-name-complex="Arial"/>
    </style:style>
    <style:style style:name="T340_3" style:family="text">
      <style:text-properties fo:font-style="italic" style:font-style-asian="italic" fo:font-size="10pt" style:font-size-asian="10pt" style:font-name-complex="Arial"/>
    </style:style>
    <style:style style:name="T340_4" style:family="text">
      <style:text-properties fo:font-style="italic" style:font-style-asian="italic" fo:font-size="10pt" style:font-size-asian="10pt" style:font-name-complex="Arial"/>
    </style:style>
    <style:style style:name="T340_5" style:family="text">
      <style:text-properties fo:font-style="italic" style:font-style-asian="italic" fo:font-size="10pt" style:font-size-asian="10pt" style:font-name-complex="Arial"/>
    </style:style>
    <style:style style:name="T340_6" style:family="text">
      <style:text-properties fo:font-size="10pt" style:font-size-asian="10pt" style:font-name-complex="Arial"/>
    </style:style>
    <style:style style:name="P341" style:family="paragraph" style:parent-style-name="List_20_Paragraph">
      <style:paragraph-properties fo:text-align="justify" fo:line-height="115%"/>
      <style:text-properties fo:font-size="10pt" style:font-size-asian="10pt" style:font-name-complex="Arial"/>
    </style:style>
    <style:style style:name="T341_1" style:family="text">
      <style:text-properties fo:font-size="10pt" style:font-size-asian="10pt" style:font-name-complex="Arial"/>
    </style:style>
    <style:style style:name="T341_2" style:family="text">
      <style:text-properties fo:font-size="10pt" style:font-size-asian="10pt" style:font-name-complex="Arial"/>
    </style:style>
    <style:style style:name="T341_3" style:family="text">
      <style:text-properties fo:font-size="10pt" style:font-size-asian="10pt" style:font-name-complex="Arial"/>
    </style:style>
    <style:style style:name="T341_4" style:family="text">
      <style:text-properties fo:font-size="10pt" style:font-size-asian="10pt" style:font-name-complex="Arial"/>
    </style:style>
    <style:style style:name="T341_5" style:family="text">
      <style:text-properties fo:font-size="10pt" style:font-size-asian="10pt" style:font-name-complex="Arial"/>
    </style:style>
    <style:style style:name="T341_6" style:family="text">
      <style:text-properties fo:font-size="10pt" style:font-size-asian="10pt" style:font-name-complex="Arial"/>
    </style:style>
    <style:style style:name="T341_7" style:family="text">
      <style:text-properties fo:font-size="10pt" style:font-size-asian="10pt" style:font-name-complex="Arial"/>
    </style:style>
    <style:style style:name="T341_8" style:family="text">
      <style:text-properties fo:font-size="10pt" style:font-size-asian="10pt" style:font-name-complex="Arial"/>
    </style:style>
    <style:style style:name="T341_9" style:family="text">
      <style:text-properties fo:font-size="10pt" style:font-size-asian="10pt" style:font-name-complex="Arial"/>
    </style:style>
    <style:style style:name="T341_10" style:family="text">
      <style:text-properties fo:font-size="10pt" style:font-size-asian="10pt" style:font-name-complex="Arial"/>
    </style:style>
    <style:style style:name="T341_11" style:family="text">
      <style:text-properties fo:font-size="10pt" style:font-size-asian="10pt" style:font-name-complex="Arial"/>
    </style:style>
    <style:style style:name="T341_12" style:family="text">
      <style:text-properties fo:font-size="10pt" style:font-size-asian="10pt" style:font-name-complex="Arial"/>
    </style:style>
    <style:style style:name="T341_13" style:family="text">
      <style:text-properties fo:font-size="10pt" style:font-size-asian="10pt" style:font-name-complex="Arial"/>
    </style:style>
    <style:style style:name="P342" style:family="paragraph" style:parent-style-name="Normal">
      <style:paragraph-properties fo:text-align="justify" fo:line-height="115%"/>
    </style:style>
    <style:style style:name="T34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44" style:family="paragraph" style:parent-style-name="Normal">
      <style:paragraph-properties fo:text-align="justify" fo:line-height="115%"/>
    </style:style>
    <style:style style:name="T344_1" style:family="text">
      <style:text-properties fo:font-size="10pt" style:font-size-asian="10pt" style:font-name-complex="Arial" style:font-size-complex="10pt"/>
    </style:style>
    <style:style style:name="T344_2" style:family="text">
      <style:text-properties fo:font-size="10pt" style:font-size-asian="10pt" style:font-name-complex="Arial" style:font-size-complex="10pt"/>
    </style:style>
    <style:style style:name="T344_3" style:family="text">
      <style:text-properties fo:font-size="10pt" style:font-size-asian="10pt" style:font-name-complex="Arial" style:font-size-complex="10pt"/>
    </style:style>
    <style:style style:name="T344_4" style:family="text">
      <style:text-properties fo:font-size="10pt" style:font-size-asian="10pt" style:font-name-complex="Arial" style:font-size-complex="10pt"/>
    </style:style>
    <style:style style:name="T344_5" style:family="text">
      <style:text-properties fo:font-size="10pt" style:font-size-asian="10pt" style:font-name-complex="Arial" style:font-size-complex="10pt"/>
    </style:style>
    <style:style style:name="T344_6" style:family="text">
      <style:text-properties fo:font-size="10pt" style:font-size-asian="10pt" style:font-name-complex="Arial" style:font-size-complex="10pt"/>
    </style:style>
    <style:style style:name="T344_7" style:family="text">
      <style:text-properties fo:font-size="10pt" style:font-size-asian="10pt" style:font-name-complex="Arial" style:font-size-complex="10pt"/>
    </style:style>
    <style:style style:name="T344_8" style:family="text">
      <style:text-properties fo:font-size="10pt" style:font-size-asian="10pt" style:font-name-complex="Arial" style:font-size-complex="10pt"/>
    </style:style>
    <style:style style:name="T344_9" style:family="text">
      <style:text-properties fo:font-size="10pt" style:font-size-asian="10pt" style:font-name-complex="Arial" style:font-size-complex="10pt"/>
    </style:style>
    <style:style style:name="T344_10" style:family="text">
      <style:text-properties fo:font-size="10pt" style:font-size-asian="10pt" style:font-name-complex="Arial" style:font-size-complex="10pt"/>
    </style:style>
    <style:style style:name="T344_11" style:family="text">
      <style:text-properties fo:font-size="10pt" style:font-name-asian="Arial" style:font-size-asian="10pt" style:font-name-complex="Arial" style:font-size-complex="10pt"/>
    </style:style>
    <style:style style:name="P345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346" style:family="paragraph" style:parent-style-name="Normal">
      <style:paragraph-properties fo:text-align="justify" fo:line-height="115%"/>
    </style:style>
    <style:style style:name="T34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346_2" style:family="text">
      <style:text-properties fo:font-size="10pt" style:font-size-asian="10pt" style:font-name-complex="Arial" style:font-size-complex="10pt"/>
    </style:style>
    <style:style style:name="T346_3" style:family="text">
      <style:text-properties fo:font-size="10pt" style:font-size-asian="10pt" style:font-name-complex="Arial" style:font-size-complex="10pt"/>
    </style:style>
    <style:style style:name="T346_4" style:family="text">
      <style:text-properties fo:font-size="10pt" style:font-size-asian="10pt" style:font-name-complex="Arial" style:font-size-complex="10pt"/>
    </style:style>
    <style:style style:name="T346_5" style:family="text">
      <style:text-properties fo:font-size="10pt" style:font-size-asian="10pt" style:font-name-complex="Arial" style:font-size-complex="10pt"/>
    </style:style>
    <style:style style:name="T346_6" style:family="text">
      <style:text-properties fo:font-size="10pt" style:font-size-asian="10pt" style:font-name-complex="Arial" style:font-size-complex="10pt"/>
    </style:style>
    <style:style style:name="T346_7" style:family="text">
      <style:text-properties fo:font-size="10pt" style:font-size-asian="10pt" style:font-name-complex="Arial" style:font-size-complex="10pt"/>
    </style:style>
    <style:style style:name="T346_8" style:family="text">
      <style:text-properties fo:font-size="10pt" style:font-size-asian="10pt" style:font-name-complex="Arial" style:font-size-complex="10pt"/>
    </style:style>
    <style:style style:name="P347" style:family="paragraph" style:parent-style-name="Normal">
      <style:paragraph-properties fo:text-align="justify" fo:text-indent="1.27cm" fo:line-height="115%"/>
    </style:style>
    <style:style style:name="T347_1" style:family="text">
      <style:text-properties fo:font-size="10pt" style:font-size-asian="10pt" style:font-name-complex="Arial" style:text-underline-style="solid" style:text-underline-color="font-color"/>
    </style:style>
    <style:style style:name="T347_2" style:family="text">
      <style:text-properties fo:font-size="10pt" style:font-size-asian="10pt" style:font-name-complex="Arial"/>
    </style:style>
    <style:style style:name="T347_3" style:family="text">
      <style:text-properties fo:font-size="10pt" style:font-size-asian="10pt" style:font-name-complex="Arial"/>
    </style:style>
    <style:style style:name="T347_4" style:family="text">
      <style:text-properties fo:font-size="10pt" style:font-size-asian="10pt" style:font-name-complex="Arial"/>
    </style:style>
    <style:style style:name="P348" style:family="paragraph" style:parent-style-name="Normal">
      <style:paragraph-properties fo:text-align="justify" fo:line-height="115%"/>
      <style:text-properties fo:font-size="10pt" style:font-size-asian="10pt" style:font-name-complex="Arial"/>
    </style:style>
    <style:style style:name="P349" style:family="paragraph" style:parent-style-name="Normal">
      <style:paragraph-properties fo:text-align="justify" fo:line-height="115%"/>
    </style:style>
    <style:style style:name="T349_1" style:family="text">
      <style:text-properties fo:font-size="10pt" style:font-size-asian="10pt" style:font-name-complex="Arial" fo:font-weight="bold" style:font-weight-asian="bold" style:font-weight-complex="bold" style:text-underline-style="solid" style:text-underline-color="font-color"/>
    </style:style>
    <style:style style:name="T349_2" style:family="text">
      <style:text-properties fo:font-size="10pt" style:font-size-asian="10pt" style:font-name-complex="Arial" style:text-underline-style="solid" style:text-underline-color="font-color"/>
    </style:style>
    <style:style style:name="T349_3" style:family="text">
      <style:text-properties fo:font-size="10pt" style:font-size-asian="10pt" style:font-name-complex="Arial" style:text-underline-style="solid" style:text-underline-color="font-color"/>
    </style:style>
    <style:style style:name="T349_4" style:family="text">
      <style:text-properties fo:font-size="10pt" style:font-size-asian="10pt" style:font-name-complex="Arial"/>
    </style:style>
    <style:style style:name="T349_5" style:family="text">
      <style:text-properties fo:font-size="10pt" style:font-name-asian="Arial" style:font-size-asian="10pt" style:font-name-complex="Arial" style:font-size-complex="10pt"/>
    </style:style>
    <style:style style:name="P350" style:family="paragraph" style:parent-style-name="Normal">
      <style:paragraph-properties fo:line-height="115%"/>
      <style:text-properties fo:font-size="10pt" style:font-size-asian="10pt" style:font-name-complex="Arial"/>
    </style:style>
    <style:style style:name="Table11" style:family="table">
      <style:table-properties table:align="left" style:width="16.503cm" fo:margin-left="-0.259cm"/>
    </style:style>
    <style:style style:name="Column41" style:family="table-column">
      <style:table-column-properties style:column-width="3.013cm"/>
    </style:style>
    <style:style style:name="Column42" style:family="table-column">
      <style:table-column-properties style:column-width="1.087cm"/>
    </style:style>
    <style:style style:name="Column43" style:family="table-column">
      <style:table-column-properties style:column-width="1.653cm"/>
    </style:style>
    <style:style style:name="Column44" style:family="table-column">
      <style:table-column-properties style:column-width="5.791cm"/>
    </style:style>
    <style:style style:name="Column45" style:family="table-column">
      <style:table-column-properties style:column-width="4.96cm"/>
    </style:style>
    <style:style style:name="Row36" style:family="table-row">
      <style:table-row-properties style:min-row-height="0.863cm"/>
    </style:style>
    <style:style style:name="Cell125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51" style:family="paragraph" style:parent-style-name="Normal">
      <style:paragraph-properties fo:line-height="115%" fo:margin-bottom="0cm"/>
    </style:style>
    <style:style style:name="T3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6" style:family="table-cell">
      <style:table-cell-properties fo:background-color="#ffffff" style:vertical-align="top" fo:border-top="#000000 0.018cm solid" fo:border-bottom="#000000 0.018cm solid" fo:border-left="#000000 0.018cm solid" fo:border-right="#000000 0.018cm solid" fo:wrap-option="wrap"/>
    </style:style>
    <style:style style:name="P352" style:family="paragraph" style:parent-style-name="Normal">
      <style:paragraph-properties fo:line-height="115%" fo:margin-bottom="0cm"/>
    </style:style>
    <style:style style:name="T352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Row37" style:family="table-row">
      <style:table-row-properties style:min-row-height="0.612cm"/>
    </style:style>
    <style:style style:name="Cell127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53" style:family="paragraph" style:parent-style-name="Normal">
      <style:paragraph-properties fo:line-height="115%" fo:margin-bottom="0cm"/>
    </style:style>
    <style:style style:name="T3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4" style:family="paragraph" style:parent-style-name="Normal">
      <style:paragraph-properties fo:line-height="115%" fo:margin-bottom="0cm"/>
    </style:style>
    <style:style style:name="T3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55" style:family="paragraph" style:parent-style-name="Normal">
      <style:paragraph-properties fo:line-height="115%" fo:margin-bottom="0cm"/>
    </style:style>
    <style:style style:name="T3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6" style:family="paragraph" style:parent-style-name="Normal">
      <style:paragraph-properties fo:line-height="115%" fo:margin-bottom="0cm"/>
    </style:style>
    <style:style style:name="T356_1" style:family="text">
      <style:text-properties fo:font-style="italic" style:font-style-asian="italic" fo:color="#ff000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>
      <style:table-row-properties style:min-row-height="0.609cm"/>
    </style:style>
    <style:style style:name="Cell131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57" style:family="paragraph" style:parent-style-name="Normal">
      <style:paragraph-properties fo:line-height="115%" fo:margin-bottom="0cm"/>
    </style:style>
    <style:style style:name="T3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8" style:family="paragraph" style:parent-style-name="Normal">
      <style:paragraph-properties fo:line-height="115%" fo:margin-bottom="0cm"/>
    </style:style>
    <style:style style:name="T3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59" style:family="paragraph" style:parent-style-name="Normal">
      <style:paragraph-properties fo:line-height="115%" fo:margin-bottom="0cm"/>
    </style:style>
    <style:style style:name="T3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0" style:family="paragraph" style:parent-style-name="Normal">
      <style:paragraph-properties fo:line-height="115%" fo:margin-bottom="0cm"/>
    </style:style>
    <style:style style:name="T3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361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12" style:family="table">
      <style:table-properties table:align="left" style:width="16.494cm" fo:margin-left="0cm"/>
    </style:style>
    <style:style style:name="Column46" style:family="table-column">
      <style:table-column-properties style:column-width="5.398cm"/>
    </style:style>
    <style:style style:name="Column47" style:family="table-column">
      <style:table-column-properties style:column-width="2.612cm"/>
    </style:style>
    <style:style style:name="Column48" style:family="table-column">
      <style:table-column-properties style:column-width="8.484cm"/>
    </style:style>
    <style:style style:name="Row39" style:family="table-row">
      <style:table-row-properties style:min-row-height="0.482cm"/>
    </style:style>
    <style:style style:name="Cell135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62" style:family="paragraph" style:parent-style-name="Normal">
      <style:paragraph-properties fo:line-height="115%" fo:margin-bottom="0cm"/>
    </style:style>
    <style:style style:name="T3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63" style:family="paragraph" style:parent-style-name="Normal">
      <style:paragraph-properties fo:line-height="115%" fo:margin-bottom="0cm"/>
    </style:style>
    <style:style style:name="T3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7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364" style:family="paragraph" style:parent-style-name="Normal">
      <style:paragraph-properties fo:line-height="115%" fo:margin-bottom="0cm"/>
    </style:style>
    <style:style style:name="T3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/>
    <style:style style:name="Cell1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5" style:family="paragraph" style:parent-style-name="Normal">
      <style:paragraph-properties fo:line-height="115%" fo:margin-bottom="0cm"/>
    </style:style>
    <style:style style:name="T365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6" style:family="paragraph" style:parent-style-name="Normal">
      <style:paragraph-properties fo:line-height="115%" fo:margin-bottom="0cm"/>
    </style:style>
    <style:style style:name="T3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7" style:family="paragraph" style:parent-style-name="Normal">
      <style:paragraph-properties fo:line-height="115%" fo:margin-bottom="0cm"/>
    </style:style>
    <style:style style:name="T367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68" style:family="paragraph" style:parent-style-name="Normal">
      <style:paragraph-properties fo:line-height="115%" fo:margin-bottom="0cm"/>
    </style:style>
    <style:style style:name="T368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368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line-height="115%" fo:margin-bottom="0cm"/>
    </style:style>
    <style:style style:name="T369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line-height="115%" fo:margin-bottom="0cm"/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Row41" style:family="table-row"/>
    <style:style style:name="Cell1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1" style:family="paragraph" style:parent-style-name="Normal">
      <style:paragraph-properties fo:line-height="115%" fo:margin-bottom="0cm"/>
    </style:style>
    <style:style style:name="T371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2" style:family="paragraph" style:parent-style-name="Normal">
      <style:paragraph-properties fo:line-height="115%" fo:margin-bottom="0cm"/>
    </style:style>
    <style:style style:name="T3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3" style:family="paragraph" style:parent-style-name="Normal">
      <style:paragraph-properties fo:line-height="115%" fo:margin-bottom="0cm"/>
    </style:style>
    <style:style style:name="T373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74" style:family="paragraph" style:parent-style-name="Normal">
      <style:paragraph-properties fo:line-height="115%" fo:margin-bottom="0cm"/>
    </style:style>
    <style:style style:name="T374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75" style:family="paragraph" style:parent-style-name="Normal">
      <style:paragraph-properties fo:line-height="115%" fo:margin-bottom="0cm"/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37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7" style:family="paragraph" style:parent-style-name="Normal">
      <style:paragraph-properties fo:text-align="justify" fo:line-height="115%"/>
    </style:style>
    <style:style style:name="T37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78" style:family="paragraph" style:parent-style-name="Normal">
      <style:paragraph-properties fo:text-align="justify" fo:line-height="115%"/>
    </style:style>
    <style:style style:name="P379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379_1" style:family="text">
      <style:text-properties fo:font-size="10pt" style:font-size-asian="10pt" style:font-name-complex="Arial" style:font-size-complex="10pt"/>
    </style:style>
    <style:style style:name="T379_2" style:family="text">
      <style:text-properties fo:font-size="10pt" style:font-size-asian="10pt" style:font-name-complex="Arial" style:font-size-complex="10pt"/>
    </style:style>
    <style:style style:name="T379_3" style:family="text">
      <style:text-properties fo:font-size="10pt" style:font-size-asian="10pt" style:font-name-complex="Arial" style:font-size-complex="10pt"/>
    </style:style>
    <style:style style:name="T379_4" style:family="text">
      <style:text-properties fo:font-size="10pt" style:font-size-asian="10pt" style:font-name-complex="Arial" style:font-size-complex="10pt"/>
    </style:style>
    <style:style style:name="T379_5" style:family="text">
      <style:text-properties fo:font-size="10pt" style:font-size-asian="10pt" style:font-name-complex="Arial" style:font-size-complex="10pt"/>
    </style:style>
    <style:style style:name="T379_6" style:family="text">
      <style:text-properties fo:font-size="10pt" style:font-size-asian="10pt" style:font-name-complex="Arial" style:font-size-complex="10pt"/>
    </style:style>
    <style:style style:name="T379_7" style:family="text">
      <style:text-properties fo:font-size="10pt" style:font-size-asian="10pt" style:font-name-complex="Arial" style:font-size-complex="10pt"/>
    </style:style>
    <style:style style:name="T379_8" style:family="text">
      <style:text-properties fo:font-size="10pt" style:font-size-asian="10pt" style:font-name-complex="Arial" style:font-size-complex="10pt"/>
    </style:style>
    <style:style style:name="T379_9" style:family="text">
      <style:text-properties fo:font-size="10pt" style:font-size-asian="10pt" style:font-name-complex="Arial" style:font-size-complex="10pt"/>
    </style:style>
    <style:style style:name="T379_10" style:family="text">
      <style:text-properties fo:font-size="10pt" style:font-size-asian="10pt" style:font-name-complex="Arial" style:font-size-complex="10pt"/>
    </style:style>
    <style:style style:name="T379_11" style:family="text">
      <style:text-properties fo:font-size="10pt" style:font-size-asian="10pt" style:font-name-complex="Arial" style:font-size-complex="10pt"/>
    </style:style>
    <style:style style:name="T379_12" style:family="text">
      <style:text-properties fo:font-size="10pt" style:font-size-asian="10pt" style:font-name-complex="Arial" style:font-size-complex="10pt"/>
    </style:style>
    <style:style style:name="T379_13" style:family="text">
      <style:text-properties fo:font-size="10pt" style:font-size-asian="10pt" style:font-name-complex="Arial" style:font-size-complex="10pt"/>
    </style:style>
    <style:style style:name="T379_14" style:family="text">
      <style:text-properties fo:font-size="10pt" style:font-size-asian="10pt" style:font-name-complex="Arial" style:font-size-complex="10pt"/>
    </style:style>
    <style:style style:name="T379_15" style:family="text">
      <style:text-properties fo:font-size="10pt" style:font-size-asian="10pt" style:font-name-complex="Arial" style:font-size-complex="10pt"/>
    </style:style>
    <style:style style:name="P380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381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381_1" style:family="text">
      <style:text-properties fo:font-size="10pt" style:font-size-asian="10pt" style:font-name-complex="Arial" style:font-size-complex="10pt"/>
    </style:style>
    <style:style style:name="T381_2" style:family="text">
      <style:text-properties fo:font-size="10pt" style:font-size-asian="10pt" style:font-name-complex="Arial" style:font-size-complex="10pt"/>
    </style:style>
    <style:style style:name="T381_3" style:family="text">
      <style:text-properties fo:font-size="10pt" style:font-size-asian="10pt" style:font-name-complex="Arial" style:font-size-complex="10pt"/>
    </style:style>
    <style:style style:name="T381_4" style:family="text">
      <style:text-properties fo:font-size="10pt" style:font-size-asian="10pt" style:font-name-complex="Arial" style:font-size-complex="10pt"/>
    </style:style>
    <style:style style:name="T381_5" style:family="text">
      <style:text-properties fo:font-size="10pt" style:font-size-asian="10pt" style:font-name-complex="Arial" style:font-size-complex="10pt"/>
    </style:style>
    <style:style style:name="T381_6" style:family="text">
      <style:text-properties fo:font-size="10pt" style:font-size-asian="10pt" style:font-name-complex="Arial" style:font-size-complex="10pt"/>
    </style:style>
    <style:style style:name="T381_7" style:family="text">
      <style:text-properties fo:font-size="10pt" style:font-size-asian="10pt" style:font-name-complex="Arial" style:font-size-complex="10pt"/>
    </style:style>
    <style:style style:name="T381_8" style:family="text">
      <style:text-properties fo:font-size="10pt" style:font-size-asian="10pt" style:font-name-complex="Arial" style:font-size-complex="10pt"/>
    </style:style>
    <style:style style:name="T381_9" style:family="text">
      <style:text-properties fo:font-size="10pt" style:font-size-asian="10pt" style:font-name-complex="Arial" style:font-size-complex="10pt"/>
    </style:style>
    <style:style style:name="T381_10" style:family="text">
      <style:text-properties fo:font-size="10pt" style:font-size-asian="10pt" style:font-name-complex="Arial" style:font-size-complex="10pt"/>
    </style:style>
    <style:style style:name="T381_11" style:family="text">
      <style:text-properties fo:font-size="10pt" style:font-size-asian="10pt" style:font-name-complex="Arial" style:font-size-complex="10pt"/>
    </style:style>
    <style:style style:name="T381_12" style:family="text">
      <style:text-properties fo:font-size="10pt" style:font-size-asian="10pt" style:font-name-complex="Arial" style:font-size-complex="10pt"/>
    </style:style>
    <style:style style:name="T381_13" style:family="text">
      <style:text-properties fo:font-size="10pt" style:font-size-asian="10pt" style:font-name-complex="Arial" style:font-size-complex="10pt"/>
    </style:style>
    <style:style style:name="T381_14" style:family="text">
      <style:text-properties fo:font-size="10pt" style:font-size-asian="10pt" style:font-name-complex="Arial" style:font-size-complex="10pt"/>
    </style:style>
    <style:style style:name="T381_15" style:family="text">
      <style:text-properties fo:font-size="10pt" style:font-size-asian="10pt" style:font-name-complex="Arial" style:font-size-complex="10pt"/>
    </style:style>
    <style:style style:name="T381_16" style:family="text">
      <style:text-properties fo:font-size="10pt" style:font-size-asian="10pt" style:font-name-complex="Arial" style:font-size-complex="10pt"/>
    </style:style>
    <style:style style:name="P382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P383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383_1" style:family="text">
      <style:text-properties fo:font-size="10pt" style:font-size-asian="10pt" style:font-name-complex="Arial" style:font-size-complex="10pt"/>
    </style:style>
    <style:style style:name="T383_2" style:family="text">
      <style:text-properties fo:font-size="10pt" style:font-size-asian="10pt" style:font-name-complex="Arial" style:font-size-complex="10pt"/>
    </style:style>
    <style:style style:name="T383_3" style:family="text">
      <style:text-properties fo:font-size="10pt" style:font-size-asian="10pt" style:font-name-complex="Arial" style:font-size-complex="10pt"/>
    </style:style>
    <style:style style:name="T383_4" style:family="text">
      <style:text-properties fo:font-size="10pt" style:font-size-asian="10pt" style:font-name-complex="Arial" style:font-size-complex="10pt"/>
    </style:style>
    <style:style style:name="T383_5" style:family="text">
      <style:text-properties fo:font-size="10pt" style:font-size-asian="10pt" style:font-name-complex="Arial" style:font-size-complex="10pt"/>
    </style:style>
    <style:style style:name="T383_6" style:family="text">
      <style:text-properties fo:font-size="10pt" style:font-size-asian="10pt" style:font-name-complex="Arial" style:font-size-complex="10pt"/>
    </style:style>
    <style:style style:name="T383_7" style:family="text">
      <style:text-properties fo:font-size="10pt" style:font-size-asian="10pt" style:font-name-complex="Arial" style:font-size-complex="10pt"/>
    </style:style>
    <style:style style:name="T383_8" style:family="text">
      <style:text-properties fo:font-size="10pt" style:font-size-asian="10pt" style:font-name-complex="Arial" style:font-size-complex="10pt"/>
    </style:style>
    <style:style style:name="T383_9" style:family="text">
      <style:text-properties fo:font-size="10pt" style:font-size-asian="10pt" style:font-name-complex="Arial" style:font-size-complex="10pt"/>
    </style:style>
    <style:style style:name="P384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385" style:family="paragraph" style:parent-style-name="Normal">
      <style:paragraph-properties fo:text-align="justify" fo:line-height="115%"/>
    </style:style>
    <style:style style:name="T385_1" style:family="text">
      <style:text-properties fo:font-size="10pt" style:font-name-asian="Aptos" style:font-size-asian="10pt" style:font-name-complex="Arial" style:font-size-complex="10pt"/>
    </style:style>
    <style:style style:name="T385_2" style:family="text">
      <style:text-properties fo:font-size="10pt" style:font-name-asian="Aptos" style:font-size-asian="10pt" style:font-name-complex="Arial" style:font-size-complex="10pt"/>
    </style:style>
    <style:style style:name="T385_3" style:family="text">
      <style:text-properties fo:font-size="10pt" style:font-name-asian="Aptos" style:font-size-asian="10pt" style:font-name-complex="Arial" style:font-size-complex="10pt"/>
    </style:style>
    <style:style style:name="T385_4" style:family="text">
      <style:text-properties fo:font-size="10pt" style:font-name-asian="Aptos" style:font-size-asian="10pt" style:font-name-complex="Arial" style:font-size-complex="10pt"/>
    </style:style>
    <style:style style:name="T385_5" style:family="text">
      <style:text-properties fo:font-size="10pt" style:font-name-asian="Aptos" style:font-size-asian="10pt" style:font-name-complex="Arial" style:font-size-complex="10pt"/>
    </style:style>
    <style:style style:name="T385_6" style:family="text">
      <style:text-properties fo:font-size="10pt" style:font-name-asian="Aptos" style:font-size-asian="10pt" style:font-name-complex="Arial" style:font-size-complex="10pt"/>
    </style:style>
    <style:style style:name="T385_7" style:family="text">
      <style:text-properties fo:font-size="10pt" style:font-name-asian="Aptos" style:font-size-asian="10pt" style:font-name-complex="Arial" style:font-size-complex="10pt"/>
    </style:style>
    <style:style style:name="T385_8" style:family="text">
      <style:text-properties fo:font-size="10pt" style:font-name-asian="Aptos" style:font-size-asian="10pt" style:font-name-complex="Arial" style:font-size-complex="10pt"/>
    </style:style>
    <style:style style:name="T385_9" style:family="text">
      <style:text-properties fo:font-size="10pt" style:font-name-asian="Aptos" style:font-size-asian="10pt" style:font-name-complex="Arial" style:font-size-complex="10pt"/>
    </style:style>
    <style:style style:name="T385_10" style:family="text">
      <style:text-properties fo:font-size="10pt" style:font-name-asian="Aptos" style:font-size-asian="10pt" style:font-name-complex="Arial" style:font-size-complex="10pt"/>
    </style:style>
    <style:style style:name="T385_11" style:family="text">
      <style:text-properties fo:font-size="10pt" style:font-name-asian="Aptos" style:font-size-asian="10pt" style:font-name-complex="Arial" style:font-size-complex="10pt"/>
    </style:style>
    <style:style style:name="T385_12" style:family="text">
      <style:text-properties fo:font-size="10pt" style:font-name-asian="Aptos" style:font-size-asian="10pt" style:font-name-complex="Arial" style:font-size-complex="10pt"/>
    </style:style>
    <style:style style:name="T385_13" style:family="text">
      <style:text-properties fo:font-size="10pt" style:font-name-asian="Aptos" style:font-size-asian="10pt" style:font-name-complex="Arial" style:font-size-complex="10pt"/>
    </style:style>
    <style:style style:name="T385_14" style:family="text">
      <style:text-properties fo:font-size="10pt" style:font-name-asian="Aptos" style:font-size-asian="10pt" style:font-name-complex="Arial" style:font-size-complex="10pt"/>
    </style:style>
    <style:style style:name="T385_15" style:family="text">
      <style:text-properties fo:font-size="10pt" style:font-name-asian="Aptos" style:font-size-asian="10pt" style:font-name-complex="Arial" style:font-size-complex="10pt"/>
    </style:style>
    <style:style style:name="T385_16" style:family="text">
      <style:text-properties fo:font-size="10pt" style:font-name-asian="Aptos" style:font-size-asian="10pt" style:font-name-complex="Arial" style:font-size-complex="10pt"/>
    </style:style>
    <style:style style:name="T385_17" style:family="text">
      <style:text-properties fo:font-size="10pt" style:font-name-asian="Aptos" style:font-size-asian="10pt" style:font-name-complex="Arial" style:font-size-complex="10pt"/>
    </style:style>
    <style:style style:name="T385_18" style:family="text">
      <style:text-properties fo:font-size="10pt" style:font-name-asian="Aptos" style:font-size-asian="10pt" style:font-name-complex="Arial" style:font-size-complex="10pt"/>
    </style:style>
    <style:style style:name="T385_19" style:family="text">
      <style:text-properties fo:font-size="10pt" style:font-name-asian="Aptos" style:font-size-asian="10pt" style:font-name-complex="Arial" style:font-size-complex="10pt"/>
    </style:style>
    <style:style style:name="T385_20" style:family="text">
      <style:text-properties fo:font-size="10pt" style:font-name-asian="Aptos" style:font-size-asian="10pt" style:font-name-complex="Arial" style:font-size-complex="10pt"/>
    </style:style>
    <style:style style:name="T385_21" style:family="text">
      <style:text-properties fo:font-size="10pt" style:font-name-asian="Aptos" style:font-size-asian="10pt" style:font-name-complex="Arial" style:font-size-complex="10pt"/>
    </style:style>
    <style:style style:name="T385_22" style:family="text">
      <style:text-properties fo:font-size="10pt" style:font-name-asian="Aptos" style:font-size-asian="10pt" style:font-name-complex="Arial" style:font-size-complex="10pt"/>
    </style:style>
    <style:style style:name="T385_23" style:family="text">
      <style:text-properties fo:font-size="10pt" style:font-name-asian="Aptos" style:font-size-asian="10pt" style:font-name-complex="Arial" style:font-size-complex="10pt"/>
    </style:style>
    <style:style style:name="T385_24" style:family="text">
      <style:text-properties fo:color="#000000" fo:font-size="10pt" style:font-name-asian="Arial" style:font-size-asian="10pt" style:font-name-complex="Arial" style:font-size-complex="10pt"/>
    </style:style>
    <style:style style:name="T385_25" style:family="text">
      <style:text-properties fo:font-size="10pt" style:font-name-asian="Aptos" style:font-size-asian="10pt" style:font-name-complex="Arial" style:font-size-complex="10pt"/>
    </style:style>
    <style:style style:name="T385_26" style:family="text">
      <style:text-properties fo:font-size="10pt" style:font-name-asian="Aptos" style:font-size-asian="10pt" style:font-name-complex="Arial" style:font-size-complex="10pt"/>
    </style:style>
    <style:style style:name="T385_27" style:family="text">
      <style:text-properties fo:font-size="10pt" style:font-name-asian="Aptos" style:font-size-asian="10pt" style:font-name-complex="Arial" style:font-size-complex="10pt"/>
    </style:style>
    <style:style style:name="T385_28" style:family="text">
      <style:text-properties fo:font-size="10pt" style:font-name-asian="Aptos" style:font-size-asian="10pt" style:font-name-complex="Arial" style:font-size-complex="10pt"/>
    </style:style>
    <style:style style:name="T385_29" style:family="text">
      <style:text-properties fo:font-size="10pt" style:font-name-asian="Aptos" style:font-size-asian="10pt" style:font-name-complex="Arial" style:font-size-complex="10pt"/>
    </style:style>
    <style:style style:name="T385_30" style:family="text">
      <style:text-properties fo:font-size="10pt" style:font-name-asian="Aptos" style:font-size-asian="10pt" style:font-name-complex="Arial" style:font-size-complex="10pt"/>
    </style:style>
    <style:style style:name="P386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387" style:family="paragraph" style:parent-style-name="Normal">
      <style:paragraph-properties fo:text-align="justify" fo:text-indent="-0.007cm" fo:line-height="115%" fo:margin-left="0.007cm" fo:margin-right="0.023cm"/>
    </style:style>
    <style:style style:name="T387_1" style:family="text">
      <style:text-properties fo:font-size="10pt" style:font-name-asian="Arial" style:font-size-asian="10pt" style:font-name-complex="Arial" style:font-size-complex="10pt"/>
    </style:style>
    <style:style style:name="T387_2" style:family="text">
      <style:text-properties fo:font-size="10pt" style:font-name-asian="Arial" style:font-size-asian="10pt" style:font-name-complex="Arial" style:font-size-complex="10pt"/>
    </style:style>
    <style:style style:name="T387_3" style:family="text">
      <style:text-properties fo:font-size="10pt" style:font-name-asian="Arial" style:font-size-asian="10pt" style:font-name-complex="Arial" style:font-size-complex="10pt"/>
    </style:style>
    <style:style style:name="T387_4" style:family="text">
      <style:text-properties fo:font-size="10pt" style:font-name-asian="Arial" style:font-size-asian="10pt" style:font-name-complex="Arial" style:font-size-complex="10pt"/>
    </style:style>
    <style:style style:name="T387_5" style:family="text">
      <style:text-properties fo:font-size="10pt" style:font-name-asian="Arial" style:font-size-asian="10pt" style:font-name-complex="Arial" style:font-size-complex="10pt"/>
    </style:style>
    <style:style style:name="T387_6" style:family="text">
      <style:text-properties fo:font-size="10pt" style:font-name-asian="Arial" style:font-size-asian="10pt" style:font-name-complex="Arial" style:font-size-complex="10pt"/>
    </style:style>
    <style:style style:name="T387_7" style:family="text">
      <style:text-properties fo:font-size="10pt" style:font-name-asian="Arial" style:font-size-asian="10pt" style:font-name-complex="Arial" style:font-size-complex="10pt"/>
    </style:style>
    <style:style style:name="T387_8" style:family="text">
      <style:text-properties fo:font-size="10pt" style:font-name-asian="Arial" style:font-size-asian="10pt" style:font-name-complex="Arial" style:font-size-complex="10pt"/>
    </style:style>
    <style:style style:name="T387_9" style:family="text">
      <style:text-properties fo:font-size="10pt" style:font-name-asian="Arial" style:font-size-asian="10pt" style:font-name-complex="Arial" style:font-size-complex="10pt"/>
    </style:style>
    <style:style style:name="T387_10" style:family="text">
      <style:text-properties fo:font-size="10pt" style:font-name-asian="Arial" style:font-size-asian="10pt" style:font-name-complex="Arial" style:font-size-complex="10pt"/>
    </style:style>
    <style:style style:name="T387_11" style:family="text">
      <style:text-properties fo:font-size="10pt" style:font-name-asian="Arial" style:font-size-asian="10pt" style:font-name-complex="Arial" style:font-size-complex="10pt"/>
    </style:style>
    <style:style style:name="T387_12" style:family="text">
      <style:text-properties fo:font-size="10pt" style:font-name-asian="Arial" style:font-size-asian="10pt" style:font-name-complex="Arial" style:font-size-complex="10pt"/>
    </style:style>
    <style:style style:name="T387_13" style:family="text">
      <style:text-properties fo:font-size="10pt" style:font-name-asian="Arial" style:font-size-asian="10pt" style:font-name-complex="Arial" style:font-size-complex="10pt"/>
    </style:style>
    <style:style style:name="T387_14" style:family="text">
      <style:text-properties fo:font-size="10pt" style:font-name-asian="Arial" style:font-size-asian="10pt" style:font-name-complex="Arial" style:font-size-complex="10pt"/>
    </style:style>
    <style:style style:name="T387_15" style:family="text">
      <style:text-properties fo:font-size="10pt" style:font-name-asian="Arial" style:font-size-asian="10pt" style:font-name-complex="Arial" style:font-size-complex="10pt"/>
    </style:style>
    <style:style style:name="T387_16" style:family="text">
      <style:text-properties fo:font-size="10pt" style:font-name-asian="Arial" style:font-size-asian="10pt" style:font-name-complex="Arial" style:font-size-complex="10pt"/>
    </style:style>
    <style:style style:name="T387_17" style:family="text">
      <style:text-properties fo:font-size="10pt" style:font-name-asian="Arial" style:font-size-asian="10pt" style:font-name-complex="Arial" style:font-size-complex="10pt"/>
    </style:style>
    <style:style style:name="T387_18" style:family="text">
      <style:text-properties fo:font-size="10pt" style:font-name-asian="Arial" style:font-size-asian="10pt" style:font-name-complex="Arial" style:font-size-complex="10pt"/>
    </style:style>
    <style:style style:name="P388" style:family="paragraph" style:parent-style-name="Normal">
      <style:paragraph-properties fo:text-align="justify" fo:text-indent="-0.007cm" fo:line-height="115%" fo:margin-left="0.007cm" fo:margin-right="0.023cm"/>
    </style:style>
    <style:style style:name="FR11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89" style:family="paragraph" style:parent-style-name="Normal"/>
    <style:style style:name="T389_1" style:family="text">
      <style:text-properties fo:font-size="10pt" style:font-size-asian="10pt" style:font-size-complex="10pt"/>
    </style:style>
    <style:style style:name="T389_2" style:family="text">
      <style:text-properties fo:font-size="10pt" style:font-size-asian="10pt" style:font-size-complex="10pt"/>
    </style:style>
    <style:style style:name="T389_3" style:family="text">
      <style:text-properties fo:font-size="10pt" style:font-size-asian="10pt" style:font-size-complex="10pt" fo:language="en" fo:country="US"/>
    </style:style>
    <style:style style:name="T389_4" style:family="text">
      <style:text-properties fo:font-size="10pt" style:font-size-asian="10pt" style:font-size-complex="10pt"/>
    </style:style>
    <style:style style:name="T389_5" style:family="text">
      <style:text-properties fo:font-size="10pt" style:font-size-asian="10pt" style:font-size-complex="10pt"/>
    </style:style>
    <style:style style:name="T389_6" style:family="text">
      <style:text-properties fo:font-size="10pt" style:font-size-asian="10pt" style:font-size-complex="10pt"/>
    </style:style>
    <style:style style:name="T389_7" style:family="text">
      <style:text-properties fo:font-size="10pt" style:font-size-asian="10pt" style:font-size-complex="10pt"/>
    </style:style>
    <style:style style:name="T389_8" style:family="text">
      <style:text-properties fo:font-size="10pt" style:font-size-asian="10pt" style:font-size-complex="10pt"/>
    </style:style>
    <style:style style:name="T389_9" style:family="text">
      <style:text-properties fo:font-size="10pt" style:font-size-asian="10pt" style:font-size-complex="10pt"/>
    </style:style>
    <style:style style:name="T389_10" style:family="text">
      <style:text-properties fo:font-size="10pt" style:font-size-asian="10pt" style:font-size-complex="10pt"/>
    </style:style>
    <style:style style:name="T389_11" style:family="text">
      <style:text-properties fo:font-size="10pt" style:font-size-asian="10pt" style:font-size-complex="10pt"/>
    </style:style>
    <style:style style:name="T389_12" style:family="text">
      <style:text-properties fo:font-size="10pt" style:font-size-asian="10pt" style:font-size-complex="10pt"/>
    </style:style>
    <style:style style:name="T389_13" style:family="text">
      <style:text-properties fo:font-size="10pt" style:font-size-asian="10pt" style:font-size-complex="10pt"/>
    </style:style>
    <style:style style:name="T389_14" style:family="text">
      <style:text-properties fo:font-size="10pt" style:font-size-asian="10pt" style:font-size-complex="10pt"/>
    </style:style>
    <style:style style:name="T389_15" style:family="text">
      <style:text-properties fo:font-size="10pt" style:font-size-asian="10pt" style:font-size-complex="10pt"/>
    </style:style>
    <style:style style:name="T389_16" style:family="text">
      <style:text-properties fo:font-size="10pt" style:font-size-asian="10pt" style:font-size-complex="10pt"/>
    </style:style>
    <style:style style:name="T389_17" style:family="text">
      <style:text-properties fo:font-size="10pt" style:font-size-asian="10pt" style:font-size-complex="10pt"/>
    </style:style>
    <style:style style:name="T389_18" style:family="text">
      <style:text-properties fo:font-size="10pt" style:font-size-asian="10pt" style:font-size-complex="10pt"/>
    </style:style>
    <style:style style:name="T389_19" style:family="text">
      <style:text-properties fo:font-size="10pt" style:font-size-asian="10pt" style:font-size-complex="10pt"/>
    </style:style>
    <style:style style:name="T389_20" style:family="text">
      <style:text-properties fo:font-size="10pt" style:font-size-asian="10pt" style:font-size-complex="10pt"/>
    </style:style>
    <style:style style:name="T389_21" style:family="text">
      <style:text-properties fo:font-size="10pt" style:font-size-asian="10pt" style:font-size-complex="10pt" fo:language="en" fo:country="US"/>
    </style:style>
    <style:style style:name="T389_22" style:family="text">
      <style:text-properties fo:font-size="10pt" style:font-size-asian="10pt" style:font-size-complex="10pt" fo:language="en" fo:country="US"/>
    </style:style>
    <style:style style:name="T389_23" style:family="text">
      <style:text-properties fo:font-size="10pt" style:font-size-asian="10pt" style:font-size-complex="10pt" fo:language="en" fo:country="US"/>
    </style:style>
    <style:style style:name="T389_24" style:family="text">
      <style:text-properties fo:font-size="10pt" style:font-size-asian="10pt" style:font-size-complex="10pt"/>
    </style:style>
    <style:style style:name="T389_25" style:family="text">
      <style:text-properties fo:font-size="10pt" style:font-size-asian="10pt" style:font-size-complex="10pt"/>
    </style:style>
    <style:style style:name="T389_26" style:family="text">
      <style:text-properties fo:font-size="10pt" style:font-size-asian="10pt" style:font-size-complex="10pt"/>
    </style:style>
    <style:style style:name="T389_27" style:family="text">
      <style:text-properties fo:font-size="10pt" style:font-size-asian="10pt" style:font-size-complex="10pt"/>
    </style:style>
    <style:style style:name="T389_28" style:family="text">
      <style:text-properties fo:font-size="10pt" style:font-size-asian="10pt" style:font-size-complex="10pt"/>
    </style:style>
    <style:style style:name="T389_29" style:family="text">
      <style:text-properties fo:font-size="10pt" style:font-size-asian="10pt" style:font-size-complex="10pt"/>
    </style:style>
    <style:style style:name="T389_30" style:family="text">
      <style:text-properties fo:font-size="10pt" style:font-size-asian="10pt" style:font-size-complex="10pt"/>
    </style:style>
    <style:style style:name="T389_31" style:family="text">
      <style:text-properties fo:font-size="10pt" style:font-size-asian="10pt" style:font-size-complex="10pt"/>
    </style:style>
    <style:style style:name="T389_32" style:family="text">
      <style:text-properties fo:font-size="10pt" style:font-size-asian="10pt" style:font-size-complex="10pt"/>
    </style:style>
    <style:style style:name="T389_33" style:family="text">
      <style:text-properties fo:font-size="10pt" style:font-size-asian="10pt" style:font-size-complex="10pt" fo:language="en" fo:country="US"/>
    </style:style>
    <style:style style:name="T389_34" style:family="text">
      <style:text-properties fo:font-style="italic" style:font-style-asian="italic" style:font-style-complex="italic" fo:font-size="10pt" style:font-size-asian="10pt" style:font-size-complex="10pt" fo:language="en" fo:country="US"/>
    </style:style>
    <style:style style:name="T389_35" style:family="text">
      <style:text-properties fo:font-size="10pt" style:font-size-asian="10pt" style:font-size-complex="10pt" fo:language="en" fo:country="US"/>
    </style:style>
    <style:style style:name="T389_36" style:family="text">
      <style:text-properties fo:font-style="italic" style:font-style-asian="italic" style:font-style-complex="italic" fo:font-size="10pt" style:font-size-asian="10pt" style:font-size-complex="10pt" fo:language="en" fo:country="US"/>
    </style:style>
    <style:style style:name="T389_37" style:family="text">
      <style:text-properties fo:font-style="italic" style:font-style-asian="italic" style:font-style-complex="italic" fo:font-size="10pt" style:font-size-asian="10pt" style:font-size-complex="10pt" fo:language="en" fo:country="US"/>
    </style:style>
    <style:style style:name="T389_38" style:family="text">
      <style:text-properties fo:font-style="italic" style:font-style-asian="italic" style:font-style-complex="italic" fo:font-size="10pt" style:font-size-asian="10pt" style:font-size-complex="10pt" fo:language="en" fo:country="US"/>
    </style:style>
    <style:style style:name="T389_39" style:family="text">
      <style:text-properties fo:font-size="10pt" style:font-size-asian="10pt" style:font-size-complex="10pt" fo:language="en" fo:country="US"/>
    </style:style>
    <style:style style:name="T389_40" style:family="text">
      <style:text-properties fo:font-size="10pt" style:font-size-asian="10pt" style:font-size-complex="10pt"/>
    </style:style>
    <style:style style:name="T389_41" style:family="text">
      <style:text-properties fo:color="#000000" fo:font-size="10pt" style:font-name-asian="Aptos" style:font-size-asian="10pt" style:font-name-complex="Arial" style:font-size-complex="10pt"/>
    </style:style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90" style:family="paragraph" style:parent-style-name="Normal">
      <style:paragraph-properties fo:text-align="justify" fo:line-height="115%"/>
    </style:style>
    <style:style style:name="FR13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91" style:family="paragraph" style:parent-style-name="Normal"/>
    <style:style style:name="T391_1" style:family="text">
      <style:text-properties fo:font-size="10pt" style:font-size-asian="10pt" style:font-size-complex="10pt"/>
    </style:style>
    <style:style style:name="T391_2" style:family="text">
      <style:text-properties fo:font-size="10pt" style:font-size-asian="10pt" style:font-size-complex="10pt"/>
    </style:style>
    <style:style style:name="T391_3" style:family="text">
      <style:text-properties fo:font-size="10pt" style:font-size-asian="10pt" style:font-size-complex="10pt"/>
    </style:style>
    <style:style style:name="T391_4" style:family="text">
      <style:text-properties fo:font-size="10pt" style:font-size-asian="10pt" style:font-size-complex="10pt"/>
    </style:style>
    <style:style style:name="T391_5" style:family="text">
      <style:text-properties fo:font-size="10pt" style:font-size-asian="10pt" style:font-size-complex="10pt"/>
    </style:style>
    <style:style style:name="T391_6" style:family="text">
      <style:text-properties fo:font-size="10pt" style:font-size-asian="10pt" style:font-size-complex="10pt"/>
    </style:style>
    <style:style style:name="T391_7" style:family="text">
      <style:text-properties fo:font-size="10pt" style:font-size-asian="10pt" style:font-size-complex="10pt"/>
    </style:style>
    <style:style style:name="T391_8" style:family="text">
      <style:text-properties fo:font-size="10pt" style:font-size-asian="10pt" style:font-size-complex="10pt"/>
    </style:style>
    <style:style style:name="T391_9" style:family="text">
      <style:text-properties fo:font-size="10pt" style:font-size-asian="10pt" style:font-size-complex="10pt"/>
    </style:style>
    <style:style style:name="T391_10" style:family="text">
      <style:text-properties fo:font-size="10pt" style:font-size-asian="10pt" style:font-size-complex="10pt"/>
    </style:style>
    <style:style style:name="T391_11" style:family="text">
      <style:text-properties fo:font-size="10pt" style:font-size-asian="10pt" style:font-size-complex="10pt"/>
    </style:style>
    <style:style style:name="T391_12" style:family="text">
      <style:text-properties fo:font-size="10pt" style:font-size-asian="10pt" style:font-size-complex="10pt"/>
    </style:style>
    <style:style style:name="T391_13" style:family="text">
      <style:text-properties fo:font-size="10pt" style:font-size-asian="10pt" style:font-size-complex="10pt"/>
    </style:style>
    <style:style style:name="T391_14" style:family="text">
      <style:text-properties fo:font-size="10pt" style:font-size-asian="10pt" style:font-size-complex="10pt" fo:language="en" fo:country="US"/>
    </style:style>
    <style:style style:name="T391_15" style:family="text">
      <style:text-properties fo:font-size="10pt" style:font-size-asian="10pt" style:font-size-complex="10pt" fo:language="en" fo:country="US"/>
    </style:style>
    <style:style style:name="T391_16" style:family="text">
      <style:text-properties fo:font-size="10pt" style:font-size-asian="10pt" style:font-size-complex="10pt" fo:language="en" fo:country="US"/>
    </style:style>
    <style:style style:name="T391_17" style:family="text">
      <style:text-properties fo:font-size="10pt" style:font-size-asian="10pt" style:font-size-complex="10pt" fo:language="en" fo:country="US"/>
    </style:style>
    <style:style style:name="T391_18" style:family="text">
      <style:text-properties fo:font-size="10pt" style:font-size-asian="10pt" style:font-size-complex="10pt" fo:language="en" fo:country="US"/>
    </style:style>
    <style:style style:name="T391_19" style:family="text">
      <style:text-properties fo:font-size="10pt" style:font-size-asian="10pt" style:font-size-complex="10pt" fo:language="en" fo:country="US"/>
    </style:style>
    <style:style style:name="T391_20" style:family="text">
      <style:text-properties fo:font-size="10pt" style:font-size-asian="10pt" style:font-size-complex="10pt" fo:language="en" fo:country="US"/>
    </style:style>
    <style:style style:name="T391_21" style:family="text">
      <style:text-properties fo:font-size="10pt" style:font-size-asian="10pt" style:font-size-complex="10pt" fo:language="en" fo:country="US"/>
    </style:style>
    <style:style style:name="T391_22" style:family="text">
      <style:text-properties fo:font-size="10pt" style:font-size-asian="10pt" style:font-size-complex="10pt" fo:language="en" fo:country="US"/>
    </style:style>
    <style:style style:name="T391_23" style:family="text">
      <style:text-properties fo:font-size="10pt" style:font-size-asian="10pt" style:font-size-complex="10pt"/>
    </style:style>
    <style:style style:name="T391_24" style:family="text">
      <style:text-properties fo:font-size="10pt" style:font-name-asian="Aptos" style:font-size-asian="10pt" style:font-name-complex="Arial" style:font-size-complex="10pt"/>
    </style:style>
    <style:style style:name="FR14" style:family="graphic" style:parent-style-name="Normal">
      <style:graphic-properties draw:stroke="none" draw:fill="none" fo:border-top="none" fo:border-bottom="none" fo:border-left="none" fo:border-right="none" fo:clip="rect(0cm 7.277cm 0cm 9.297cm)" style:flow-with-text="false" style:run-through="foreground" draw:auto-grow-height="false" draw:auto-grow-width="false"/>
    </style:style>
    <style:style style:name="P392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393" style:family="paragraph" style:parent-style-name="Normal">
      <style:paragraph-properties fo:text-align="justify" fo:line-height="115%"/>
    </style:style>
    <style:style style:name="T393_1" style:family="text">
      <style:text-properties fo:font-size="10pt" style:font-name-asian="Aptos" style:font-size-asian="10pt" style:font-name-complex="Arial" style:font-size-complex="10pt"/>
    </style:style>
    <style:style style:name="T393_2" style:family="text">
      <style:text-properties fo:color="#000000" fo:font-size="10pt" style:font-name-asian="Aptos" style:font-size-asian="10pt" style:font-name-complex="Arial" style:font-size-complex="10pt"/>
    </style:style>
    <style:style style:name="T393_3" style:family="text">
      <style:text-properties fo:color="#000000" fo:font-size="10pt" style:font-name-asian="Aptos" style:font-size-asian="10pt" style:font-name-complex="Arial" style:font-size-complex="10pt"/>
    </style:style>
    <style:style style:name="T393_4" style:family="text">
      <style:text-properties fo:color="#000000" fo:font-size="10pt" style:font-name-asian="Aptos" style:font-size-asian="10pt" style:font-name-complex="Arial" style:font-size-complex="10pt"/>
    </style:style>
    <style:style style:name="T393_5" style:family="text">
      <style:text-properties fo:font-size="10pt" style:font-name-asian="Aptos" style:font-size-asian="10pt" style:font-name-complex="Arial" style:font-size-complex="10pt"/>
    </style:style>
    <style:style style:name="T393_6" style:family="text">
      <style:text-properties fo:color="#000000" fo:font-size="10pt" style:font-name-asian="Aptos" style:font-size-asian="10pt" style:font-name-complex="Arial" style:font-size-complex="10pt"/>
    </style:style>
    <style:style style:name="T393_7" style:family="text">
      <style:text-properties fo:color="#000000" fo:font-size="10pt" style:font-name-asian="Aptos" style:font-size-asian="10pt" style:font-name-complex="Arial" style:font-size-complex="10pt"/>
    </style:style>
    <style:style style:name="T393_8" style:family="text">
      <style:text-properties fo:color="#000000" fo:font-size="10pt" style:font-name-asian="Aptos" style:font-size-asian="10pt" style:font-name-complex="Arial" style:font-size-complex="10pt"/>
    </style:style>
    <style:style style:name="T393_9" style:family="text">
      <style:text-properties fo:color="#000000" fo:font-size="10pt" style:font-name-asian="Aptos" style:font-size-asian="10pt" style:font-name-complex="Arial" style:font-size-complex="10pt"/>
    </style:style>
    <style:style style:name="T393_10" style:family="text">
      <style:text-properties fo:color="#000000" fo:font-size="10pt" style:font-name-asian="Aptos" style:font-size-asian="10pt" style:font-name-complex="Arial" style:font-size-complex="10pt"/>
    </style:style>
    <style:style style:name="T393_11" style:family="text">
      <style:text-properties fo:color="#000000" fo:font-size="10pt" style:font-name-asian="Aptos" style:font-size-asian="10pt" style:font-name-complex="Arial" style:font-size-complex="10pt"/>
    </style:style>
    <style:style style:name="T393_12" style:family="text">
      <style:text-properties fo:color="#000000" fo:font-size="10pt" style:font-name-asian="Aptos" style:font-size-asian="10pt" style:font-name-complex="Arial" style:font-size-complex="10pt"/>
    </style:style>
    <style:style style:name="T393_13" style:family="text">
      <style:text-properties fo:color="#000000" fo:font-size="10pt" style:font-name-asian="Aptos" style:font-size-asian="10pt" style:font-name-complex="Arial" style:font-size-complex="10pt"/>
    </style:style>
    <style:style style:name="T393_14" style:family="text">
      <style:text-properties fo:color="#000000" fo:font-size="10pt" style:font-name-asian="Aptos" style:font-size-asian="10pt" style:font-name-complex="Arial" style:font-size-complex="10pt"/>
    </style:style>
    <style:style style:name="T393_15" style:family="text">
      <style:text-properties fo:font-style="italic" style:font-style-asian="italic" style:font-style-complex="italic" fo:color="#000000" fo:font-size="10pt" style:font-name-asian="Aptos" style:font-size-asian="10pt" style:font-name-complex="Arial" style:font-size-complex="10pt"/>
    </style:style>
    <style:style style:name="T393_16" style:family="text">
      <style:text-properties fo:color="#000000" fo:font-size="10pt" style:font-name-asian="Aptos" style:font-size-asian="10pt" style:font-name-complex="Arial" style:font-size-complex="10pt"/>
    </style:style>
    <style:style style:name="T393_17" style:family="text">
      <style:text-properties fo:color="#000000" fo:font-size="10pt" style:font-name-asian="Aptos" style:font-size-asian="10pt" style:font-name-complex="Arial" style:font-size-complex="10pt"/>
    </style:style>
    <style:style style:name="T393_18" style:family="text">
      <style:text-properties fo:color="#000000" fo:font-size="10pt" style:font-name-asian="Aptos" style:font-size-asian="10pt" style:font-name-complex="Arial" style:font-size-complex="10pt"/>
    </style:style>
    <style:style style:name="T393_19" style:family="text">
      <style:text-properties fo:color="#000000" fo:font-size="10pt" style:font-name-asian="Aptos" style:font-size-asian="10pt" style:font-name-complex="Arial" style:font-size-complex="10pt"/>
    </style:style>
    <style:style style:name="T393_20" style:family="text">
      <style:text-properties fo:color="#000000" fo:font-size="10pt" style:font-name-asian="Aptos" style:font-size-asian="10pt" style:font-name-complex="Arial" style:font-size-complex="10pt"/>
    </style:style>
    <style:style style:name="T393_21" style:family="text">
      <style:text-properties fo:font-size="10pt" style:font-name-asian="Aptos" style:font-size-asian="10pt" style:font-name-complex="Arial" style:font-size-complex="10pt" fo:language="en" fo:country="US"/>
    </style:style>
    <style:style style:name="T393_22" style:family="text">
      <style:text-properties fo:font-size="10pt" style:font-size-asian="10pt" style:font-name-complex="Arial" style:font-size-complex="10pt" fo:language="en" fo:country="US"/>
    </style:style>
    <style:style style:name="T393_23" style:family="text">
      <style:text-properties fo:font-size="10pt" style:font-size-asian="10pt" style:font-name-complex="Arial" style:font-size-complex="10pt" fo:language="en" fo:country="US"/>
    </style:style>
    <style:style style:name="T393_24" style:family="text">
      <style:text-properties fo:font-size="10pt" style:font-size-asian="10pt" style:font-name-complex="Arial" style:font-size-complex="10pt" fo:language="en" fo:country="US"/>
    </style:style>
    <style:style style:name="T393_25" style:family="text">
      <style:text-properties fo:font-size="10pt" style:font-size-asian="10pt" style:font-name-complex="Arial" style:font-size-complex="10pt" fo:language="en" fo:country="US"/>
    </style:style>
    <style:style style:name="T393_26" style:family="text">
      <style:text-properties fo:font-size="10pt" style:font-size-asian="10pt" style:font-name-complex="Arial" style:font-size-complex="10pt" fo:language="en" fo:country="US"/>
    </style:style>
    <style:style style:name="T393_27" style:family="text">
      <style:text-properties fo:font-size="10pt" style:font-size-asian="10pt" style:font-name-complex="Arial" style:font-size-complex="10pt" fo:language="en" fo:country="US"/>
    </style:style>
    <style:style style:name="T393_28" style:family="text">
      <style:text-properties fo:font-size="10pt" style:font-size-asian="10pt" style:font-name-complex="Arial" style:font-size-complex="10pt" fo:language="en" fo:country="US"/>
    </style:style>
    <style:style style:name="P394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395" style:family="paragraph" style:parent-style-name="Normal">
      <style:paragraph-properties fo:text-align="justify" fo:line-height="115%"/>
    </style:style>
    <style:style style:name="T395_1" style:family="text">
      <style:text-properties fo:color="#000000" fo:font-size="10pt" style:font-name-asian="Aptos" style:font-size-asian="10pt" style:font-name-complex="Arial" style:font-size-complex="10pt"/>
    </style:style>
    <style:style style:name="T395_2" style:family="text">
      <style:text-properties fo:color="#000000" fo:font-size="10pt" style:font-name-asian="Aptos" style:font-size-asian="10pt" style:font-name-complex="Arial" style:font-size-complex="10pt"/>
    </style:style>
    <style:style style:name="T395_3" style:family="text">
      <style:text-properties fo:color="#000000" fo:font-size="10pt" style:font-name-asian="Aptos" style:font-size-asian="10pt" style:font-name-complex="Arial" style:font-size-complex="10pt"/>
    </style:style>
    <style:style style:name="T395_4" style:family="text">
      <style:text-properties fo:color="#000000" fo:font-size="10pt" style:font-name-asian="Aptos" style:font-size-asian="10pt" style:font-name-complex="Arial" style:font-size-complex="10pt"/>
    </style:style>
    <style:style style:name="T395_5" style:family="text">
      <style:text-properties fo:color="#000000" fo:font-size="10pt" style:font-name-asian="Aptos" style:font-size-asian="10pt" style:font-name-complex="Arial" style:font-size-complex="10pt"/>
    </style:style>
    <style:style style:name="T395_6" style:family="text">
      <style:text-properties fo:color="#000000" fo:font-size="10pt" style:font-name-asian="Aptos" style:font-size-asian="10pt" style:font-name-complex="Arial" style:font-size-complex="10pt"/>
    </style:style>
    <style:style style:name="T395_7" style:family="text">
      <style:text-properties fo:color="#000000" fo:font-size="10pt" style:font-name-asian="Aptos" style:font-size-asian="10pt" style:font-name-complex="Arial" style:font-size-complex="10pt"/>
    </style:style>
    <style:style style:name="T395_8" style:family="text">
      <style:text-properties fo:color="#000000" fo:font-size="10pt" style:font-name-asian="Aptos" style:font-size-asian="10pt" style:font-name-complex="Arial" style:font-size-complex="10pt"/>
    </style:style>
    <style:style style:name="T395_9" style:family="text">
      <style:text-properties fo:color="#000000" fo:font-size="10pt" style:font-name-asian="Aptos" style:font-size-asian="10pt" style:font-name-complex="Arial" style:font-size-complex="10pt"/>
    </style:style>
    <style:style style:name="T395_10" style:family="text">
      <style:text-properties fo:color="#000000" fo:font-size="10pt" style:font-name-asian="Aptos" style:font-size-asian="10pt" style:font-name-complex="Arial" style:font-size-complex="10pt"/>
    </style:style>
    <style:style style:name="T395_11" style:family="text">
      <style:text-properties fo:color="#000000" fo:font-size="10pt" style:font-name-asian="Aptos" style:font-size-asian="10pt" style:font-name-complex="Arial" style:font-size-complex="10pt"/>
    </style:style>
    <style:style style:name="P39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397" style:family="paragraph" style:parent-style-name="Normal">
      <style:paragraph-properties fo:text-align="justify" fo:line-height="115%"/>
    </style:style>
    <style:style style:name="T397_1" style:family="text">
      <style:text-properties fo:font-size="10pt" style:font-size-asian="10pt" style:font-name-complex="Arial" style:font-size-complex="10pt" fo:font-weight="bold" style:font-weight-asian="bold"/>
    </style:style>
    <style:style style:name="P398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399" style:family="paragraph" style:parent-style-name="Normal">
      <style:paragraph-properties fo:text-align="justify" fo:line-height="115%"/>
    </style:style>
    <style:style style:name="T399_1" style:family="text">
      <style:text-properties fo:font-size="10pt" style:font-name-asian="Aptos" style:font-size-asian="10pt" style:font-name-complex="Arial" style:font-size-complex="10pt"/>
    </style:style>
    <style:style style:name="T399_2" style:family="text">
      <style:text-properties fo:font-size="10pt" style:font-name-asian="Aptos" style:font-size-asian="10pt" style:font-name-complex="Arial" style:font-size-complex="10pt"/>
    </style:style>
    <style:style style:name="T399_3" style:family="text">
      <style:text-properties fo:font-size="10pt" style:font-name-asian="Aptos" style:font-size-asian="10pt" style:font-name-complex="Arial" style:font-size-complex="10pt"/>
    </style:style>
    <style:style style:name="T399_4" style:family="text">
      <style:text-properties fo:font-size="10pt" style:font-name-asian="Aptos" style:font-size-asian="10pt" style:font-name-complex="Arial" style:font-size-complex="10pt"/>
    </style:style>
    <style:style style:name="T399_5" style:family="text">
      <style:text-properties fo:font-size="10pt" style:font-name-asian="Aptos" style:font-size-asian="10pt" style:font-name-complex="Arial" style:font-size-complex="10pt"/>
    </style:style>
    <style:style style:name="T399_6" style:family="text">
      <style:text-properties fo:font-size="10pt" style:font-name-asian="Aptos" style:font-size-asian="10pt" style:font-name-complex="Arial" style:font-size-complex="10pt"/>
    </style:style>
    <style:style style:name="T399_7" style:family="text">
      <style:text-properties fo:font-size="10pt" style:font-name-asian="Aptos" style:font-size-asian="10pt" style:font-name-complex="Arial" style:font-size-complex="10pt"/>
    </style:style>
    <style:style style:name="P400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401" style:family="paragraph" style:parent-style-name="Normal">
      <style:paragraph-properties fo:text-align="justify" fo:line-height="115%"/>
    </style:style>
    <style:style style:name="T401_1" style:family="text">
      <style:text-properties fo:font-size="10pt" style:font-name-asian="Aptos" style:font-size-asian="10pt" style:font-name-complex="Arial" style:font-size-complex="10pt"/>
    </style:style>
    <style:style style:name="T401_2" style:family="text">
      <style:text-properties fo:font-size="10pt" style:font-name-asian="Aptos" style:font-size-asian="10pt" style:font-name-complex="Arial" style:font-size-complex="10pt"/>
    </style:style>
    <style:style style:name="T401_3" style:family="text">
      <style:text-properties fo:font-size="10pt" style:font-name-asian="Aptos" style:font-size-asian="10pt" style:font-name-complex="Arial" style:font-size-complex="10pt"/>
    </style:style>
    <style:style style:name="T401_4" style:family="text">
      <style:text-properties fo:font-size="10pt" style:font-name-asian="Aptos" style:font-size-asian="10pt" style:font-name-complex="Arial" style:font-size-complex="10pt"/>
    </style:style>
    <style:style style:name="T401_5" style:family="text">
      <style:text-properties fo:font-size="10pt" style:font-name-asian="Aptos" style:font-size-asian="10pt" style:font-name-complex="Arial" style:font-size-complex="10pt"/>
    </style:style>
    <style:style style:name="T401_6" style:family="text">
      <style:text-properties fo:font-size="10pt" style:font-name-asian="Aptos" style:font-size-asian="10pt" style:font-name-complex="Arial" style:font-size-complex="10pt"/>
    </style:style>
    <style:style style:name="T401_7" style:family="text">
      <style:text-properties fo:font-size="10pt" style:font-name-asian="Aptos" style:font-size-asian="10pt" style:font-name-complex="Arial" style:font-size-complex="10pt"/>
    </style:style>
    <style:style style:name="P402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403" style:family="paragraph" style:parent-style-name="Normal">
      <style:paragraph-properties fo:text-align="justify" fo:line-height="115%"/>
    </style:style>
    <style:style style:name="T4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0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style:font-weight-complex="bold"/>
    </style:style>
    <style:style style:name="P405" style:family="paragraph" style:parent-style-name="Normal">
      <style:paragraph-properties fo:text-align="justify" fo:line-height="115%"/>
    </style:style>
    <style:style style:name="T405_1" style:family="text">
      <style:text-properties fo:font-size="10pt" style:font-size-asian="10pt" style:font-name-complex="Arial" style:font-size-complex="10pt"/>
    </style:style>
    <style:style style:name="T405_2" style:family="text">
      <style:text-properties fo:font-size="10pt" style:font-size-asian="10pt" style:font-name-complex="Arial" style:font-size-complex="10pt"/>
    </style:style>
    <style:style style:name="T405_3" style:family="text">
      <style:text-properties fo:font-size="10pt" style:font-name-asian="Aptos" style:font-size-asian="10pt" style:font-name-complex="Arial" style:font-size-complex="10pt"/>
    </style:style>
    <style:style style:name="T405_4" style:family="text">
      <style:text-properties fo:font-size="10pt" style:font-name-asian="Aptos" style:font-size-asian="10pt" style:font-name-complex="Arial" style:font-size-complex="10pt"/>
    </style:style>
    <style:style style:name="T405_5" style:family="text">
      <style:text-properties fo:font-size="10pt" style:font-name-asian="Aptos" style:font-size-asian="10pt" style:font-name-complex="Arial" style:font-size-complex="10pt"/>
    </style:style>
    <style:style style:name="T405_6" style:family="text">
      <style:text-properties fo:font-size="10pt" style:font-name-asian="Aptos" style:font-size-asian="10pt" style:font-name-complex="Arial" style:font-size-complex="10pt"/>
    </style:style>
    <style:style style:name="T405_7" style:family="text">
      <style:text-properties fo:font-size="10pt" style:font-name-asian="Aptos" style:font-size-asian="10pt" style:font-name-complex="Arial" style:font-size-complex="10pt"/>
    </style:style>
    <style:style style:name="T405_8" style:family="text">
      <style:text-properties fo:font-size="10pt" style:font-name-asian="Aptos" style:font-size-asian="10pt" style:font-name-complex="Arial" style:font-size-complex="10pt"/>
    </style:style>
    <style:style style:name="P406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407" style:family="paragraph" style:parent-style-name="Normal">
      <style:paragraph-properties fo:text-align="justify" fo:line-height="115%"/>
    </style:style>
    <style:style style:name="T407_1" style:family="text">
      <style:text-properties fo:font-size="10pt" style:font-size-asian="10pt" style:font-name-complex="Arial" style:font-size-complex="10pt"/>
    </style:style>
    <style:style style:name="T407_2" style:family="text">
      <style:text-properties fo:font-size="10pt" style:font-name-asian="Arial" style:font-size-asian="10pt" style:font-name-complex="Arial" style:font-size-complex="10pt"/>
    </style:style>
    <style:style style:name="T407_3" style:family="text">
      <style:text-properties fo:font-size="10pt" style:font-name-asian="Arial" style:font-size-asian="10pt" style:font-name-complex="Arial" style:font-size-complex="10pt"/>
    </style:style>
    <style:style style:name="T407_4" style:family="text">
      <style:text-properties fo:font-size="10pt" style:font-name-asian="Arial" style:font-size-asian="10pt" style:font-name-complex="Arial" style:font-size-complex="10pt"/>
    </style:style>
    <style:style style:name="T407_5" style:family="text">
      <style:text-properties fo:color="#000000" fo:font-size="10pt" style:font-name-asian="Arial" style:font-size-asian="10pt" style:font-name-complex="Arial" style:font-size-complex="10pt"/>
    </style:style>
    <style:style style:name="T407_6" style:family="text">
      <style:text-properties fo:color="#000000" fo:font-size="10pt" style:font-name-asian="Arial" style:font-size-asian="10pt" style:font-name-complex="Arial" style:font-size-complex="10pt"/>
    </style:style>
    <style:style style:name="T407_7" style:family="text">
      <style:text-properties fo:color="#000000" fo:font-size="10pt" style:font-name-asian="Arial" style:font-size-asian="10pt" style:font-name-complex="Arial" style:font-size-complex="10pt"/>
    </style:style>
    <style:style style:name="T407_8" style:family="text">
      <style:text-properties fo:color="#000000" fo:font-size="10pt" style:font-name-asian="Arial" style:font-size-asian="10pt" style:font-name-complex="Arial" style:font-size-complex="10pt"/>
    </style:style>
    <style:style style:name="T407_9" style:family="text">
      <style:text-properties fo:color="#000000" fo:font-size="10pt" style:font-name-asian="Arial" style:font-size-asian="10pt" style:font-name-complex="Arial" style:font-size-complex="10pt"/>
    </style:style>
    <style:style style:name="T407_10" style:family="text">
      <style:text-properties fo:color="#000000" fo:font-size="10pt" style:font-name-asian="Arial" style:font-size-asian="10pt" style:font-name-complex="Arial" style:font-size-complex="10pt"/>
    </style:style>
    <style:style style:name="T407_11" style:family="text">
      <style:text-properties fo:color="#000000" fo:font-size="10pt" style:font-name-asian="Arial" style:font-size-asian="10pt" style:font-name-complex="Arial" style:font-size-complex="10pt"/>
    </style:style>
    <style:style style:name="T407_12" style:family="text">
      <style:text-properties fo:color="#000000" fo:font-size="10pt" style:font-name-asian="Arial" style:font-size-asian="10pt" style:font-name-complex="Arial" style:font-size-complex="10pt"/>
    </style:style>
    <style:style style:name="T407_13" style:family="text">
      <style:text-properties fo:color="#000000" fo:font-size="10pt" style:font-name-asian="Arial" style:font-size-asian="10pt" style:font-name-complex="Arial" style:font-size-complex="10pt"/>
    </style:style>
    <style:style style:name="T407_14" style:family="text">
      <style:text-properties fo:color="#000000" fo:font-size="10pt" style:font-name-asian="Arial" style:font-size-asian="10pt" style:font-name-complex="Arial" style:font-size-complex="10pt"/>
    </style:style>
    <style:style style:name="T407_15" style:family="text">
      <style:text-properties fo:color="#000000" fo:font-size="10pt" style:font-name-asian="Arial" style:font-size-asian="10pt" style:font-name-complex="Arial" style:font-size-complex="10pt"/>
    </style:style>
    <style:style style:name="T407_16" style:family="text">
      <style:text-properties fo:color="#000000" fo:font-size="10pt" style:font-name-asian="Arial" style:font-size-asian="10pt" style:font-name-complex="Arial" style:font-size-complex="10pt"/>
    </style:style>
    <style:style style:name="T407_17" style:family="text">
      <style:text-properties fo:color="#000000" fo:font-size="10pt" style:font-name-asian="Arial" style:font-size-asian="10pt" style:font-name-complex="Arial" style:font-size-complex="10pt"/>
    </style:style>
    <style:style style:name="T407_18" style:family="text">
      <style:text-properties fo:color="#000000" fo:font-size="10pt" style:font-name-asian="Arial" style:font-size-asian="10pt" style:font-name-complex="Arial" style:font-size-complex="10pt"/>
    </style:style>
    <style:style style:name="P408" style:family="paragraph" style:parent-style-name="Normal">
      <style:paragraph-properties fo:text-align="justify" fo:line-height="115%"/>
    </style:style>
    <style:style style:name="T408_1" style:family="text">
      <style:text-properties style:font-name-complex="Arial"/>
    </style:style>
    <style:style style:name="T408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408_3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408_4" style:family="text">
      <style:text-properties fo:font-size="10pt" style:font-size-asian="10pt" style:font-name-complex="Arial" style:font-size-complex="10pt" style:font-weight-complex="bold"/>
    </style:style>
    <style:style style:name="T408_5" style:family="text">
      <style:text-properties fo:font-size="10pt" style:font-size-asian="10pt" style:font-name-complex="Arial" style:font-size-complex="10pt" style:font-weight-complex="bold"/>
    </style:style>
    <style:style style:name="T408_6" style:family="text">
      <style:text-properties fo:font-size="10pt" style:font-size-asian="10pt" style:font-name-complex="Arial" style:font-size-complex="10pt" style:font-weight-complex="bold"/>
    </style:style>
    <style:style style:name="P409" style:family="paragraph" style:parent-style-name="Normal">
      <style:paragraph-properties fo:text-align="justify" fo:line-height="115%" fo:margin-left="1.27cm"/>
    </style:style>
    <style:style style:name="T409_1" style:family="text">
      <style:text-properties fo:font-size="10pt" style:font-size-asian="10pt" style:font-name-complex="Arial" style:text-underline-style="solid" style:text-underline-color="font-color"/>
    </style:style>
    <style:style style:name="T409_2" style:family="text">
      <style:text-properties fo:font-size="10pt" style:font-size-asian="10pt" style:font-name-complex="Arial"/>
    </style:style>
    <style:style style:name="T409_3" style:family="text">
      <style:text-properties fo:color="#000000" fo:font-size="10pt" style:font-name-asian="Arial" style:font-size-asian="10pt" style:font-name-complex="Arial"/>
    </style:style>
    <style:style style:name="T409_4" style:family="text">
      <style:text-properties fo:color="#000000" fo:font-size="10pt" style:font-name-asian="Arial" style:font-size-asian="10pt" style:font-name-complex="Arial"/>
    </style:style>
    <style:style style:name="T409_5" style:family="text">
      <style:text-properties fo:color="#000000" fo:font-size="10pt" style:font-name-asian="Arial" style:font-size-asian="10pt" style:font-name-complex="Arial"/>
    </style:style>
    <style:style style:name="T409_6" style:family="text">
      <style:text-properties fo:color="#000000" fo:font-size="10pt" style:font-name-asian="Arial" style:font-size-asian="10pt" style:font-name-complex="Arial"/>
    </style:style>
    <style:style style:name="T409_7" style:family="text">
      <style:text-properties fo:color="#000000" fo:font-size="10pt" style:font-name-asian="Arial" style:font-size-asian="10pt" style:font-name-complex="Arial"/>
    </style:style>
    <style:style style:name="T409_8" style:family="text">
      <style:text-properties fo:color="#000000" fo:font-size="10pt" style:font-name-asian="Arial" style:font-size-asian="10pt" style:font-name-complex="Arial"/>
    </style:style>
    <style:style style:name="T409_9" style:family="text">
      <style:text-properties fo:color="#000000" fo:font-size="10pt" style:font-name-asian="Arial" style:font-size-asian="10pt" style:font-name-complex="Arial"/>
    </style:style>
    <style:style style:name="T409_10" style:family="text">
      <style:text-properties fo:color="#000000" fo:font-size="10pt" style:font-name-asian="Arial" style:font-size-asian="10pt" style:font-name-complex="Arial"/>
    </style:style>
    <style:style style:name="T409_11" style:family="text">
      <style:text-properties fo:color="#000000" fo:font-size="10pt" style:font-name-asian="Arial" style:font-size-asian="10pt" style:font-name-complex="Arial"/>
    </style:style>
    <style:style style:name="T409_12" style:family="text">
      <style:text-properties fo:color="#000000" fo:font-size="10pt" style:font-name-asian="Arial" style:font-size-asian="10pt" style:font-name-complex="Arial"/>
    </style:style>
    <style:style style:name="T409_13" style:family="text">
      <style:text-properties fo:color="#000000" fo:font-size="10pt" style:font-name-asian="Arial" style:font-size-asian="10pt" style:font-name-complex="Arial"/>
    </style:style>
    <style:style style:name="T409_14" style:family="text">
      <style:text-properties fo:color="#000000" fo:font-size="10pt" style:font-name-asian="Arial" style:font-size-asian="10pt" style:font-name-complex="Arial"/>
    </style:style>
    <style:style style:name="T409_15" style:family="text">
      <style:text-properties fo:color="#000000" fo:font-size="10pt" style:font-name-asian="Arial" style:font-size-asian="10pt" style:font-name-complex="Arial"/>
    </style:style>
    <style:style style:name="T409_16" style:family="text">
      <style:text-properties fo:color="#000000" fo:font-size="10pt" style:font-name-asian="Arial" style:font-size-asian="10pt" style:font-name-complex="Arial"/>
    </style:style>
    <style:style style:name="T409_17" style:family="text">
      <style:text-properties fo:color="#000000" fo:font-size="10pt" style:font-name-asian="Arial" style:font-size-asian="10pt" style:font-name-complex="Arial"/>
    </style:style>
    <style:style style:name="T409_18" style:family="text">
      <style:text-properties fo:color="#000000" fo:font-size="10pt" style:font-name-asian="Arial" style:font-size-asian="10pt" style:font-name-complex="Arial"/>
    </style:style>
    <style:style style:name="T409_19" style:family="text">
      <style:text-properties fo:color="#000000" fo:font-size="10pt" style:font-name-asian="Arial" style:font-size-asian="10pt" style:font-name-complex="Arial"/>
    </style:style>
    <style:style style:name="P410" style:family="paragraph" style:parent-style-name="Normal">
      <style:paragraph-properties fo:text-align="justify" fo:line-height="115%"/>
      <style:text-properties fo:color="#000000" fo:font-size="10pt" style:font-name-asian="Arial" style:font-size-asian="10pt" style:font-name-complex="Arial"/>
    </style:style>
    <style:style style:name="P411" style:family="paragraph" style:parent-style-name="Normal">
      <style:paragraph-properties fo:text-align="justify" fo:line-height="115%"/>
    </style:style>
    <style:style style:name="T411_1" style:family="text">
      <style:text-properties fo:font-size="10pt" style:font-size-asian="10pt" style:font-name-complex="Arial" style:font-size-complex="10pt"/>
    </style:style>
    <style:style style:name="T411_2" style:family="text">
      <style:text-properties fo:font-size="10pt" style:font-size-asian="10pt" style:font-name-complex="Arial" style:font-size-complex="10pt"/>
    </style:style>
    <style:style style:name="T411_3" style:family="text">
      <style:text-properties fo:font-size="10pt" style:font-name-asian="Arial" style:font-size-asian="10pt" style:font-name-complex="Arial" style:font-size-complex="10pt"/>
    </style:style>
    <style:style style:name="T411_4" style:family="text">
      <style:text-properties fo:font-size="10pt" style:font-name-asian="Arial" style:font-size-asian="10pt" style:font-name-complex="Arial" style:font-size-complex="10pt"/>
    </style:style>
    <style:style style:name="T411_5" style:family="text">
      <style:text-properties fo:font-size="10pt" style:font-name-asian="Arial" style:font-size-asian="10pt" style:font-name-complex="Arial" style:font-size-complex="10pt"/>
    </style:style>
    <style:style style:name="T411_6" style:family="text">
      <style:text-properties fo:font-size="10pt" style:font-name-asian="Arial" style:font-size-asian="10pt" style:font-name-complex="Arial" style:font-size-complex="10pt"/>
    </style:style>
    <style:style style:name="T411_7" style:family="text">
      <style:text-properties fo:font-size="10pt" style:font-name-asian="Arial" style:font-size-asian="10pt" style:font-name-complex="Arial" style:font-size-complex="10pt"/>
    </style:style>
    <style:style style:name="T411_8" style:family="text">
      <style:text-properties fo:font-size="10pt" style:font-size-asian="10pt" style:font-name-complex="Arial" style:font-size-complex="10pt"/>
    </style:style>
    <style:style style:name="T411_9" style:family="text">
      <style:text-properties fo:font-size="10pt" style:font-name-asian="Arial" style:font-size-asian="10pt" style:font-name-complex="Arial" style:font-size-complex="10pt"/>
    </style:style>
    <style:style style:name="T411_10" style:family="text">
      <style:text-properties fo:font-size="10pt" style:font-name-asian="Arial" style:font-size-asian="10pt" style:font-name-complex="Arial" style:font-size-complex="10pt"/>
    </style:style>
    <style:style style:name="T411_11" style:family="text">
      <style:text-properties fo:font-size="10pt" style:font-name-asian="Arial" style:font-size-asian="10pt" style:font-name-complex="Arial" style:font-size-complex="10pt"/>
    </style:style>
    <style:style style:name="T411_12" style:family="text">
      <style:text-properties fo:font-size="10pt" style:font-name-asian="Arial" style:font-size-asian="10pt" style:font-name-complex="Arial" style:font-size-complex="10pt"/>
    </style:style>
    <style:style style:name="T411_13" style:family="text">
      <style:text-properties fo:font-size="10pt" style:font-name-asian="Arial" style:font-size-asian="10pt" style:font-name-complex="Arial" style:font-size-complex="10pt"/>
    </style:style>
    <style:style style:name="T411_14" style:family="text">
      <style:text-properties fo:font-size="10pt" style:font-name-asian="Arial" style:font-size-asian="10pt" style:font-name-complex="Arial" style:font-size-complex="10pt"/>
    </style:style>
    <style:style style:name="T411_15" style:family="text">
      <style:text-properties fo:font-size="10pt" style:font-name-asian="Arial" style:font-size-asian="10pt" style:font-name-complex="Arial" style:font-size-complex="10pt"/>
    </style:style>
    <style:style style:name="T411_16" style:family="text">
      <style:text-properties fo:font-size="10pt" style:font-name-asian="Arial" style:font-size-asian="10pt" style:font-name-complex="Arial" style:font-size-complex="10pt"/>
    </style:style>
    <style:style style:name="P412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/>
    </style:style>
    <style:style style:name="P413" style:family="paragraph" style:parent-style-name="Normal">
      <style:paragraph-properties fo:text-align="justify" fo:line-height="115%"/>
    </style:style>
    <style:style style:name="T413_1" style:family="text">
      <style:text-properties fo:font-size="10pt" style:font-size-asian="10pt" style:font-name-complex="Arial" style:font-size-complex="10pt"/>
    </style:style>
    <style:style style:name="T413_2" style:family="text">
      <style:text-properties fo:font-size="10pt" style:font-name-asian="Arial" style:font-size-asian="10pt" style:font-name-complex="Arial" style:font-size-complex="10pt"/>
    </style:style>
    <style:style style:name="T413_3" style:family="text">
      <style:text-properties fo:font-size="10pt" style:font-name-asian="Arial" style:font-size-asian="10pt" style:font-name-complex="Arial" style:font-size-complex="10pt"/>
    </style:style>
    <style:style style:name="T413_4" style:family="text">
      <style:text-properties fo:font-size="10pt" style:font-name-asian="Arial" style:font-size-asian="10pt" style:font-name-complex="Arial" style:font-size-complex="10pt"/>
    </style:style>
    <style:style style:name="T413_5" style:family="text">
      <style:text-properties fo:font-size="10pt" style:font-name-asian="Arial" style:font-size-asian="10pt" style:font-name-complex="Arial" style:font-size-complex="10pt"/>
    </style:style>
    <style:style style:name="T413_6" style:family="text">
      <style:text-properties fo:font-size="10pt" style:font-name-asian="Arial" style:font-size-asian="10pt" style:font-name-complex="Arial" style:font-size-complex="10pt"/>
    </style:style>
    <style:style style:name="T413_7" style:family="text">
      <style:text-properties fo:font-size="10pt" style:font-name-asian="Arial" style:font-size-asian="10pt" style:font-name-complex="Arial" style:font-size-complex="10pt"/>
    </style:style>
    <style:style style:name="T413_8" style:family="text">
      <style:text-properties fo:font-size="10pt" style:font-name-asian="Arial" style:font-size-asian="10pt" style:font-name-complex="Arial" style:font-size-complex="10pt"/>
    </style:style>
    <style:style style:name="T413_9" style:family="text">
      <style:text-properties fo:font-size="10pt" style:font-name-asian="Arial" style:font-size-asian="10pt" style:font-name-complex="Arial" style:font-size-complex="10pt"/>
    </style:style>
    <style:style style:name="T413_10" style:family="text">
      <style:text-properties fo:font-size="10pt" style:font-name-asian="Arial" style:font-size-asian="10pt" style:font-name-complex="Arial" style:font-size-complex="10pt"/>
    </style:style>
    <style:style style:name="T413_11" style:family="text">
      <style:text-properties fo:font-size="10pt" style:font-name-asian="Arial" style:font-size-asian="10pt" style:font-name-complex="Arial" style:font-size-complex="10pt"/>
    </style:style>
    <style:style style:name="P414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 style:font-size-complex="10pt"/>
    </style:style>
    <style:style style:name="P415" style:family="paragraph" style:parent-style-name="Normal">
      <style:paragraph-properties fo:text-align="justify" fo:line-height="115%" fo:margin-bottom="0.282cm"/>
    </style:style>
    <style:style style:name="T41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415_2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415_3" style:family="text">
      <style:text-properties fo:font-size="10pt" style:font-name-asian="Arial" style:font-size-asian="10pt" style:font-name-complex="Arial" style:font-size-complex="10pt"/>
    </style:style>
    <style:style style:name="T415_4" style:family="text">
      <style:text-properties fo:font-size="10pt" style:font-name-asian="Arial" style:font-size-asian="10pt" style:font-name-complex="Arial" style:font-size-complex="10pt"/>
    </style:style>
    <style:style style:name="T415_5" style:family="text">
      <style:text-properties fo:font-size="10pt" style:font-name-asian="Arial" style:font-size-asian="10pt" style:font-name-complex="Arial" style:font-size-complex="10pt"/>
    </style:style>
    <style:style style:name="T415_6" style:family="text">
      <style:text-properties fo:font-size="10pt" style:font-name-asian="Arial" style:font-size-asian="10pt" style:font-name-complex="Arial" style:font-size-complex="10pt"/>
    </style:style>
    <style:style style:name="T415_7" style:family="text">
      <style:text-properties fo:font-size="10pt" style:font-name-asian="Arial" style:font-size-asian="10pt" style:font-name-complex="Arial" style:font-size-complex="10pt"/>
    </style:style>
    <style:style style:name="T415_8" style:family="text">
      <style:text-properties fo:font-size="10pt" style:font-name-asian="Arial" style:font-size-asian="10pt" style:font-name-complex="Arial" style:font-size-complex="10pt"/>
    </style:style>
    <style:style style:name="T415_9" style:family="text">
      <style:text-properties fo:font-size="10pt" style:font-name-asian="Arial" style:font-size-asian="10pt" style:font-name-complex="Arial" style:font-size-complex="10pt"/>
    </style:style>
    <style:style style:name="T415_10" style:family="text">
      <style:text-properties fo:font-size="10pt" style:font-name-asian="Arial" style:font-size-asian="10pt" style:font-name-complex="Arial" style:font-size-complex="10pt"/>
    </style:style>
    <style:style style:name="T415_11" style:family="text">
      <style:text-properties fo:font-size="10pt" style:font-name-asian="Arial" style:font-size-asian="10pt" style:font-name-complex="Arial" style:font-size-complex="10pt"/>
    </style:style>
    <style:style style:name="T415_12" style:family="text">
      <style:text-properties fo:font-size="10pt" style:font-name-asian="Arial" style:font-size-asian="10pt" style:font-name-complex="Arial" style:font-size-complex="10pt"/>
    </style:style>
    <style:style style:name="T415_13" style:family="text">
      <style:text-properties fo:font-size="10pt" style:font-name-asian="Arial" style:font-size-asian="10pt" style:font-name-complex="Arial" style:font-size-complex="10pt"/>
    </style:style>
    <style:style style:name="Table13" style:family="table">
      <style:table-properties table:align="left" style:width="16.503cm" fo:margin-left="-0.259cm"/>
    </style:style>
    <style:style style:name="Column49" style:family="table-column">
      <style:table-column-properties style:column-width="3.013cm"/>
    </style:style>
    <style:style style:name="Column50" style:family="table-column">
      <style:table-column-properties style:column-width="1.087cm"/>
    </style:style>
    <style:style style:name="Column51" style:family="table-column">
      <style:table-column-properties style:column-width="1.653cm"/>
    </style:style>
    <style:style style:name="Column52" style:family="table-column">
      <style:table-column-properties style:column-width="5.791cm"/>
    </style:style>
    <style:style style:name="Column53" style:family="table-column">
      <style:table-column-properties style:column-width="4.96cm"/>
    </style:style>
    <style:style style:name="Row42" style:family="table-row">
      <style:table-row-properties style:min-row-height="0.863cm"/>
    </style:style>
    <style:style style:name="Cell144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16" style:family="paragraph" style:parent-style-name="Normal">
      <style:paragraph-properties fo:line-height="115%" fo:margin-bottom="0cm"/>
    </style:style>
    <style:style style:name="T4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5" style:family="table-cell">
      <style:table-cell-properties fo:background-color="#ffffff" style:vertical-align="top" fo:border-top="#000000 0.018cm solid" fo:border-bottom="#000000 0.018cm solid" fo:border-left="#000000 0.018cm solid" fo:border-right="#000000 0.018cm solid" fo:wrap-option="wrap"/>
    </style:style>
    <style:style style:name="P417" style:family="paragraph" style:parent-style-name="Normal">
      <style:paragraph-properties fo:line-height="115%" fo:margin-bottom="0cm"/>
    </style:style>
    <style:style style:name="T417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612cm"/>
    </style:style>
    <style:style style:name="Cell14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18" style:family="paragraph" style:parent-style-name="Normal">
      <style:paragraph-properties fo:line-height="115%" fo:margin-bottom="0cm"/>
    </style:style>
    <style:style style:name="T4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19" style:family="paragraph" style:parent-style-name="Normal">
      <style:paragraph-properties fo:line-height="115%" fo:margin-bottom="0cm"/>
    </style:style>
    <style:style style:name="T4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48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0" style:family="paragraph" style:parent-style-name="Normal">
      <style:paragraph-properties fo:line-height="115%" fo:margin-bottom="0cm"/>
    </style:style>
    <style:style style:name="T4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1" style:family="paragraph" style:parent-style-name="Normal">
      <style:paragraph-properties fo:line-height="115%" fo:margin-bottom="0cm"/>
    </style:style>
    <style:style style:name="T421_1" style:family="text">
      <style:text-properties fo:font-style="italic" style:font-style-asian="italic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44" style:family="table-row">
      <style:table-row-properties style:min-row-height="0.609cm"/>
    </style:style>
    <style:style style:name="Cell150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2" style:family="paragraph" style:parent-style-name="Normal">
      <style:paragraph-properties fo:line-height="115%" fo:margin-bottom="0cm"/>
    </style:style>
    <style:style style:name="T4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3" style:family="paragraph" style:parent-style-name="Normal">
      <style:paragraph-properties fo:line-height="115%" fo:margin-bottom="0cm"/>
    </style:style>
    <style:style style:name="T4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52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4" style:family="paragraph" style:parent-style-name="Normal">
      <style:paragraph-properties fo:line-height="115%" fo:margin-bottom="0cm"/>
    </style:style>
    <style:style style:name="T4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5" style:family="paragraph" style:parent-style-name="Normal">
      <style:paragraph-properties fo:line-height="115%" fo:margin-bottom="0cm"/>
    </style:style>
    <style:style style:name="T4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26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/>
    </style:style>
    <style:style style:name="Table14" style:family="table">
      <style:table-properties table:align="left" style:width="16.494cm" fo:margin-left="0cm"/>
    </style:style>
    <style:style style:name="Column54" style:family="table-column">
      <style:table-column-properties style:column-width="5.503cm"/>
    </style:style>
    <style:style style:name="Column55" style:family="table-column">
      <style:table-column-properties style:column-width="2.506cm"/>
    </style:style>
    <style:style style:name="Column56" style:family="table-column">
      <style:table-column-properties style:column-width="8.484cm"/>
    </style:style>
    <style:style style:name="Row45" style:family="table-row">
      <style:table-row-properties style:min-row-height="0.482cm"/>
    </style:style>
    <style:style style:name="Cell154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7" style:family="paragraph" style:parent-style-name="Normal">
      <style:paragraph-properties fo:line-height="115%" fo:margin-bottom="0cm"/>
    </style:style>
    <style:style style:name="T4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8" style:family="paragraph" style:parent-style-name="Normal">
      <style:paragraph-properties fo:line-height="115%" fo:margin-bottom="0cm"/>
    </style:style>
    <style:style style:name="T4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429" style:family="paragraph" style:parent-style-name="Normal">
      <style:paragraph-properties fo:line-height="115%" fo:margin-bottom="0cm"/>
    </style:style>
    <style:style style:name="T4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/>
    <style:style style:name="Cell1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0" style:family="paragraph" style:parent-style-name="Normal">
      <style:paragraph-properties fo:line-height="115%" fo:margin-bottom="0cm"/>
    </style:style>
    <style:style style:name="T430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1" style:family="paragraph" style:parent-style-name="Normal">
      <style:paragraph-properties fo:line-height="115%" fo:margin-bottom="0cm"/>
    </style:style>
    <style:style style:name="T4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2" style:family="paragraph" style:parent-style-name="Normal">
      <style:paragraph-properties fo:line-height="115%" fo:margin-bottom="0cm"/>
    </style:style>
    <style:style style:name="T4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7" style:family="table-row"/>
    <style:style style:name="Cell1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3" style:family="paragraph" style:parent-style-name="Normal">
      <style:paragraph-properties fo:line-height="115%" fo:margin-bottom="0cm"/>
    </style:style>
    <style:style style:name="T433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3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3_3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4" style:family="paragraph" style:parent-style-name="Normal">
      <style:paragraph-properties fo:line-height="115%" fo:margin-bottom="0cm"/>
    </style:style>
    <style:style style:name="T4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5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436" style:family="paragraph" style:parent-style-name="Normal">
      <style:paragraph-properties fo:line-height="115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7" style:family="paragraph" style:parent-style-name="Normal">
      <style:paragraph-properties fo:line-height="115%" fo:margin-bottom="0cm"/>
    </style:style>
    <style:style style:name="T437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7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38" style:family="paragraph" style:parent-style-name="Normal">
      <style:paragraph-properties fo:line-height="115%" fo:margin-bottom="0cm"/>
    </style:style>
    <style:style style:name="T438_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2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3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4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5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6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7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8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9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10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T438_11" style:family="text">
      <style:text-properties fo:color="#242424" style:font-name="Arial" fo:font-size="10pt" style:font-name-asian="Aptos Narrow" style:font-size-asian="10pt" style:font-name-complex="Arial" style:font-size-complex="10pt" fo:language="en" fo:language-asian="en" fo:language-complex="ar" fo:country="GB" fo:country-asian="GB" fo:country-complex="SA"/>
    </style:style>
    <style:style style:name="P43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0" style:family="paragraph" style:parent-style-name="Normal">
      <style:paragraph-properties fo:text-align="justify" fo:line-height="115%"/>
    </style:style>
    <style:style style:name="T44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1" style:family="paragraph" style:parent-style-name="Normal">
      <style:paragraph-properties fo:text-align="justify" fo:line-height="115%"/>
    </style:style>
    <style:style style:name="T44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2" style:family="paragraph" style:parent-style-name="Normal">
      <style:paragraph-properties fo:text-align="justify" fo:line-height="115%"/>
    </style:style>
    <style:style style:name="T442_1" style:family="text">
      <style:text-properties fo:font-size="10pt" style:font-name-asian="Aptos" style:font-size-asian="10pt" style:font-name-complex="Arial" style:font-size-complex="10pt"/>
    </style:style>
    <style:style style:name="T442_2" style:family="text">
      <style:text-properties fo:font-size="10pt" style:font-name-asian="Aptos" style:font-size-asian="10pt" style:font-name-complex="Arial" style:font-size-complex="10pt"/>
    </style:style>
    <style:style style:name="T442_3" style:family="text">
      <style:text-properties fo:font-size="10pt" style:font-name-asian="Aptos" style:font-size-asian="10pt" style:font-name-complex="Arial" style:font-size-complex="10pt"/>
    </style:style>
    <style:style style:name="T442_4" style:family="text">
      <style:text-properties fo:font-size="10pt" style:font-name-asian="Aptos" style:font-size-asian="10pt" style:font-name-complex="Arial" style:font-size-complex="10pt"/>
    </style:style>
    <style:style style:name="T442_5" style:family="text">
      <style:text-properties fo:font-size="10pt" style:font-name-asian="Aptos" style:font-size-asian="10pt" style:font-name-complex="Arial" style:font-size-complex="10pt"/>
    </style:style>
    <style:style style:name="T442_6" style:family="text">
      <style:text-properties fo:font-size="10pt" style:font-name-asian="Aptos" style:font-size-asian="10pt" style:font-name-complex="Arial" style:font-size-complex="10pt"/>
    </style:style>
    <style:style style:name="T442_7" style:family="text">
      <style:text-properties fo:font-size="10pt" style:font-name-asian="Aptos" style:font-size-asian="10pt" style:font-name-complex="Arial" style:font-size-complex="10pt"/>
    </style:style>
    <style:style style:name="P443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444" style:family="paragraph" style:parent-style-name="Normal">
      <style:paragraph-properties fo:text-align="justify" fo:line-height="115%"/>
    </style:style>
    <style:style style:name="T444_1" style:family="text">
      <style:text-properties fo:font-size="10pt" style:font-name-asian="Aptos" style:font-size-asian="10pt" style:font-name-complex="Arial" style:font-size-complex="10pt"/>
    </style:style>
    <style:style style:name="T444_2" style:family="text">
      <style:text-properties fo:font-size="10pt" style:font-name-asian="Aptos" style:font-size-asian="10pt" style:font-name-complex="Arial" style:font-size-complex="10pt"/>
    </style:style>
    <style:style style:name="T444_3" style:family="text">
      <style:text-properties fo:font-size="10pt" style:font-name-asian="Aptos" style:font-size-asian="10pt" style:font-name-complex="Arial" style:font-size-complex="10pt"/>
    </style:style>
    <style:style style:name="T444_4" style:family="text">
      <style:text-properties fo:font-size="10pt" style:font-name-asian="Aptos" style:font-size-asian="10pt" style:font-name-complex="Arial" style:font-size-complex="10pt"/>
    </style:style>
    <style:style style:name="T444_5" style:family="text">
      <style:text-properties fo:font-size="10pt" style:font-name-asian="Aptos" style:font-size-asian="10pt" style:font-name-complex="Arial" style:font-size-complex="10pt"/>
    </style:style>
    <style:style style:name="T444_6" style:family="text">
      <style:text-properties fo:font-size="10pt" style:font-name-asian="Aptos" style:font-size-asian="10pt" style:font-name-complex="Arial" style:font-size-complex="10pt"/>
    </style:style>
    <style:style style:name="T444_7" style:family="text">
      <style:text-properties fo:font-size="10pt" style:font-name-asian="Aptos" style:font-size-asian="10pt" style:font-name-complex="Arial" style:font-size-complex="10pt"/>
    </style:style>
    <style:style style:name="T444_8" style:family="text">
      <style:text-properties fo:font-size="10pt" style:font-name-asian="Aptos" style:font-size-asian="10pt" style:font-name-complex="Arial" style:font-size-complex="10pt"/>
    </style:style>
    <style:style style:name="T444_9" style:family="text">
      <style:text-properties fo:font-size="10pt" style:font-name-asian="Aptos" style:font-size-asian="10pt" style:font-name-complex="Arial" style:font-size-complex="10pt"/>
    </style:style>
    <style:style style:name="T444_10" style:family="text">
      <style:text-properties fo:font-size="10pt" style:font-name-asian="Aptos" style:font-size-asian="10pt" style:font-name-complex="Arial" style:font-size-complex="10pt"/>
    </style:style>
    <style:style style:name="T444_11" style:family="text">
      <style:text-properties fo:font-size="10pt" style:font-name-asian="Aptos" style:font-size-asian="10pt" style:font-name-complex="Arial" style:font-size-complex="10pt"/>
    </style:style>
    <style:style style:name="T444_12" style:family="text">
      <style:text-properties fo:font-size="10pt" style:font-name-asian="Aptos" style:font-size-asian="10pt" style:font-name-complex="Arial" style:font-size-complex="10pt"/>
    </style:style>
    <style:style style:name="P445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446" style:family="paragraph" style:parent-style-name="Normal">
      <style:paragraph-properties fo:text-align="justify" fo:line-height="115%"/>
    </style:style>
    <style:style style:name="T446_1" style:family="text">
      <style:text-properties fo:font-size="10pt" style:font-name-asian="Aptos" style:font-size-asian="10pt" style:font-name-complex="Arial" style:font-size-complex="10pt" style:text-underline-style="solid" style:text-underline-color="font-color"/>
    </style:style>
    <style:style style:name="T446_2" style:family="text">
      <style:text-properties fo:font-size="10pt" style:font-name-asian="Aptos" style:font-size-asian="10pt" style:font-name-complex="Arial" style:font-size-complex="10pt" style:text-underline-style="solid" style:text-underline-color="font-color"/>
    </style:style>
    <style:style style:name="T446_3" style:family="text">
      <style:text-properties fo:font-size="10pt" style:font-name-asian="Aptos" style:font-size-asian="10pt" style:font-name-complex="Arial" style:font-size-complex="10pt" style:text-underline-style="solid" style:text-underline-color="font-color"/>
    </style:style>
    <style:style style:name="P447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448" style:family="paragraph" style:parent-style-name="Normal">
      <style:paragraph-properties fo:text-align="justify" fo:line-height="115%"/>
    </style:style>
    <style:style style:name="T448_1" style:family="text">
      <style:text-properties fo:font-size="10pt" style:font-name-asian="游明朝" style:font-size-asian="10pt" style:font-name-complex="Arial" style:font-size-complex="10pt"/>
    </style:style>
    <style:style style:name="T448_2" style:family="text">
      <style:text-properties fo:font-size="10pt" style:font-name-asian="Aptos" style:font-size-asian="10pt" style:font-name-complex="Arial" style:font-size-complex="10pt"/>
    </style:style>
    <style:style style:name="T448_3" style:family="text">
      <style:text-properties fo:font-size="10pt" style:font-name-asian="Arial" style:font-size-asian="10pt" style:font-name-complex="Arial" style:font-size-complex="10pt"/>
    </style:style>
    <style:style style:name="T448_4" style:family="text">
      <style:text-properties fo:font-size="10pt" style:font-name-asian="Arial" style:font-size-asian="10pt" style:font-name-complex="Arial" style:font-size-complex="10pt"/>
    </style:style>
    <style:style style:name="T448_5" style:family="text">
      <style:text-properties fo:font-size="10pt" style:font-name-asian="Arial" style:font-size-asian="10pt" style:font-name-complex="Arial" style:font-size-complex="10pt"/>
    </style:style>
    <style:style style:name="T448_6" style:family="text">
      <style:text-properties fo:font-size="10pt" style:font-name-asian="Arial" style:font-size-asian="10pt" style:font-name-complex="Arial"/>
    </style:style>
    <style:style style:name="T448_7" style:family="text">
      <style:text-properties fo:font-size="10pt" style:font-name-asian="Arial" style:font-size-asian="10pt" style:font-name-complex="Arial"/>
    </style:style>
    <style:style style:name="T448_8" style:family="text">
      <style:text-properties fo:font-size="10pt" style:font-name-asian="Arial" style:font-size-asian="10pt" style:font-name-complex="Arial"/>
    </style:style>
    <style:style style:name="T448_9" style:family="text">
      <style:text-properties fo:font-size="10pt" style:font-name-asian="Arial" style:font-size-asian="10pt" style:font-name-complex="Arial"/>
    </style:style>
    <style:style style:name="T448_10" style:family="text">
      <style:text-properties fo:font-size="10pt" style:font-name-asian="Arial" style:font-size-asian="10pt" style:font-name-complex="Arial"/>
    </style:style>
    <style:style style:name="T448_11" style:family="text">
      <style:text-properties fo:font-size="10pt" style:font-name-asian="Arial" style:font-size-asian="10pt" style:font-name-complex="Arial"/>
    </style:style>
    <style:style style:name="T448_12" style:family="text">
      <style:text-properties fo:font-size="10pt" style:font-name-asian="Arial" style:font-size-asian="10pt" style:font-name-complex="Arial"/>
    </style:style>
    <style:style style:name="T448_13" style:family="text">
      <style:text-properties fo:font-size="10pt" style:font-name-asian="Arial" style:font-size-asian="10pt" style:font-name-complex="Arial"/>
    </style:style>
    <style:style style:name="T448_14" style:family="text">
      <style:text-properties fo:font-size="10pt" style:font-name-asian="Arial" style:font-size-asian="10pt" style:font-name-complex="Arial"/>
    </style:style>
    <style:style style:name="T448_15" style:family="text">
      <style:text-properties fo:font-size="10pt" style:font-name-asian="Arial" style:font-size-asian="10pt" style:font-name-complex="Arial"/>
    </style:style>
    <style:style style:name="T448_16" style:family="text">
      <style:text-properties fo:font-size="10pt" style:font-name-asian="Aptos" style:font-size-asian="10pt" style:font-name-complex="Arial"/>
    </style:style>
    <style:style style:name="T448_17" style:family="text"/>
    <style:style style:name="T448_18" style:family="text" style:parent-style-name="Internet_20_link">
      <style:text-properties fo:color="#467886" fo:font-size="10pt" style:font-name-asian="Aptos" style:font-size-asian="10pt" style:font-name-complex="Arial"/>
    </style:style>
    <style:style style:name="T448_19" style:family="text">
      <style:text-properties fo:font-size="10pt" style:font-name-asian="Aptos" style:font-size-asian="10pt" style:font-name-complex="Arial"/>
    </style:style>
    <style:style style:name="T448_20" style:family="text"/>
    <style:style style:name="T448_21" style:family="text" style:parent-style-name="Internet_20_link">
      <style:text-properties fo:color="#467886" fo:font-size="10pt" style:font-name-asian="Aptos" style:font-size-asian="10pt" style:font-name-complex="Arial"/>
    </style:style>
    <style:style style:name="T448_22" style:family="text">
      <style:text-properties fo:font-size="10pt" style:font-name-asian="Aptos" style:font-size-asian="10pt" style:font-name-complex="Arial"/>
    </style:style>
    <style:style style:name="T448_23" style:family="text">
      <style:text-properties fo:color="#000000" fo:font-size="10pt" style:font-name-asian="Aptos" style:font-size-asian="10pt" style:font-name-complex="Arial"/>
    </style:style>
    <style:style style:name="T448_24" style:family="text">
      <style:text-properties fo:font-size="10pt" style:font-size-asian="10pt" style:font-name-complex="Arial"/>
    </style:style>
    <style:style style:name="T448_25" style:family="text">
      <style:text-properties fo:font-size="10pt" style:font-name-asian="Arial" style:font-size-asian="10pt" style:font-name-complex="Arial"/>
    </style:style>
    <style:style style:name="T448_26" style:family="text">
      <style:text-properties fo:font-size="10pt" style:font-name-asian="Arial" style:font-size-asian="10pt" style:font-name-complex="Arial"/>
    </style:style>
    <style:style style:name="T448_27" style:family="text">
      <style:text-properties fo:font-size="10pt" style:font-name-asian="Arial" style:font-size-asian="10pt" style:font-name-complex="Arial"/>
    </style:style>
    <style:style style:name="T448_28" style:family="text">
      <style:text-properties fo:font-size="10pt" style:font-name-asian="Arial" style:font-size-asian="10pt" style:font-name-complex="Arial"/>
    </style:style>
    <style:style style:name="T448_29" style:family="text">
      <style:text-properties fo:font-size="10pt" style:font-name-asian="Arial" style:font-size-asian="10pt" style:font-name-complex="Arial"/>
    </style:style>
    <style:style style:name="T448_30" style:family="text">
      <style:text-properties fo:font-size="10pt" style:font-name-asian="Arial" style:font-size-asian="10pt" style:font-name-complex="Arial"/>
    </style:style>
    <style:style style:name="T448_31" style:family="text">
      <style:text-properties fo:font-size="10pt" style:font-name-asian="Arial" style:font-size-asian="10pt" style:font-name-complex="Arial"/>
    </style:style>
    <style:style style:name="P449" style:family="paragraph" style:parent-style-name="Normal">
      <style:paragraph-properties fo:text-align="justify" fo:line-height="115%"/>
      <style:text-properties fo:font-size="10pt" style:font-size-asian="10pt" style:font-name-complex="Arial"/>
    </style:style>
    <style:style style:name="P450" style:family="paragraph" style:parent-style-name="Normal">
      <style:paragraph-properties fo:text-align="justify" fo:line-height="115%"/>
    </style:style>
    <style:style style:name="T450_1" style:family="text">
      <style:text-properties fo:font-size="10pt" style:font-size-asian="10pt" style:font-name-complex="Arial"/>
    </style:style>
    <style:style style:name="T450_2" style:family="text">
      <style:text-properties fo:font-size="10pt" style:font-size-asian="10pt" style:font-name-complex="Arial" fo:language="en" fo:country="US"/>
    </style:style>
    <style:style style:name="T450_3" style:family="text">
      <style:text-properties fo:font-size="10pt" style:font-size-asian="10pt" style:font-name-complex="Arial" fo:language="en" fo:country="US"/>
    </style:style>
    <style:style style:name="T450_4" style:family="text">
      <style:text-properties fo:font-size="10pt" style:font-size-asian="10pt" style:font-name-complex="Arial"/>
    </style:style>
    <style:style style:name="T450_5" style:family="text">
      <style:text-properties fo:font-size="10pt" style:font-size-asian="10pt" style:font-name-complex="Arial"/>
    </style:style>
    <style:style style:name="T450_6" style:family="text">
      <style:text-properties fo:font-size="10pt" style:font-size-asian="10pt" style:font-name-complex="Arial"/>
    </style:style>
    <style:style style:name="T450_7" style:family="text">
      <style:text-properties fo:font-size="10pt" style:font-size-asian="10pt" style:font-name-complex="Arial"/>
    </style:style>
    <style:style style:name="T450_8" style:family="text">
      <style:text-properties fo:font-size="10pt" style:font-size-asian="10pt" style:font-name-complex="Arial" fo:language="en" fo:country="US"/>
    </style:style>
    <style:style style:name="T450_9" style:family="text">
      <style:text-properties fo:font-size="10pt" style:font-size-asian="10pt" style:font-name-complex="Arial" fo:language="en" fo:country="US"/>
    </style:style>
    <style:style style:name="T450_10" style:family="text">
      <style:text-properties fo:font-size="10pt" style:font-size-asian="10pt" style:font-name-complex="Arial" fo:language="en" fo:country="US"/>
    </style:style>
    <style:style style:name="T450_11" style:family="text">
      <style:text-properties fo:font-size="10pt" style:font-size-asian="10pt" style:font-name-complex="Arial" fo:language="en" fo:country="US"/>
    </style:style>
    <style:style style:name="T450_12" style:family="text">
      <style:text-properties fo:font-size="10pt" style:font-size-asian="10pt" style:font-name-complex="Arial" fo:language="en" fo:country="US"/>
    </style:style>
    <style:style style:name="T450_13" style:family="text">
      <style:text-properties fo:font-size="10pt" style:font-size-asian="10pt" style:font-name-complex="Arial" fo:language="en" fo:country="US"/>
    </style:style>
    <style:style style:name="T450_14" style:family="text">
      <style:text-properties fo:font-size="10pt" style:font-size-asian="10pt" style:font-name-complex="Arial" fo:language="en" fo:country="US"/>
    </style:style>
    <style:style style:name="T450_15" style:family="text">
      <style:text-properties fo:font-size="10pt" style:font-size-asian="10pt" style:font-name-complex="Arial" fo:language="en" fo:country="US"/>
    </style:style>
    <style:style style:name="T450_16" style:family="text">
      <style:text-properties fo:font-size="10pt" style:font-size-asian="10pt" style:font-name-complex="Arial" fo:language="en" fo:country="US"/>
    </style:style>
    <style:style style:name="T450_17" style:family="text">
      <style:text-properties fo:font-size="10pt" style:font-size-asian="10pt" style:font-name-complex="Arial" fo:language="en" fo:country="US"/>
    </style:style>
    <style:style style:name="T450_18" style:family="text">
      <style:text-properties fo:font-size="10pt" style:font-size-asian="10pt" style:font-name-complex="Arial" fo:language="en" fo:country="US"/>
    </style:style>
    <style:style style:name="T450_19" style:family="text">
      <style:text-properties fo:font-size="10pt" style:font-size-asian="10pt" style:font-name-complex="Arial" fo:language="en" fo:country="US"/>
    </style:style>
    <style:style style:name="T450_20" style:family="text">
      <style:text-properties fo:font-size="10pt" style:font-size-asian="10pt" style:font-name-complex="Arial" fo:language="en" fo:country="US"/>
    </style:style>
    <style:style style:name="T450_21" style:family="text">
      <style:text-properties fo:font-size="10pt" style:font-size-asian="10pt" style:font-name-complex="Arial" fo:language="en" fo:country="US"/>
    </style:style>
    <style:style style:name="T450_22" style:family="text">
      <style:text-properties fo:font-size="10pt" style:font-size-asian="10pt" style:font-name-complex="Arial" fo:language="en" fo:country="US"/>
    </style:style>
    <style:style style:name="P451" style:family="paragraph" style:parent-style-name="Normal">
      <style:paragraph-properties fo:text-align="justify" fo:line-height="115%"/>
      <style:text-properties fo:font-size="10pt" style:font-size-asian="10pt" style:font-name-complex="Arial" fo:language="en" fo:country="US"/>
    </style:style>
    <style:style style:name="P452" style:family="paragraph" style:parent-style-name="Normal">
      <style:paragraph-properties fo:text-align="justify" fo:line-height="115%"/>
    </style:style>
    <style:style style:name="T452_1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T452_2" style:family="text">
      <style:text-properties fo:font-size="10pt" style:font-size-asian="10pt" style:font-name-complex="Arial" fo:language="en" fo:country="US" style:text-underline-style="solid" style:text-underline-color="font-color"/>
    </style:style>
    <style:style style:name="P453" style:family="paragraph" style:parent-style-name="Normal">
      <style:paragraph-properties fo:text-align="justify" fo:line-height="115%"/>
      <style:text-properties fo:font-size="10pt" style:font-size-asian="10pt" style:font-name-complex="Arial" fo:language="en" fo:country="US"/>
    </style:style>
    <style:style style:name="P454" style:family="paragraph" style:parent-style-name="Normal">
      <style:paragraph-properties fo:text-align="justify" fo:line-height="115%"/>
    </style:style>
    <style:style style:name="T454_1" style:family="text">
      <style:text-properties fo:color="#000000" fo:font-size="10pt" style:font-name-asian="游明朝" style:font-size-asian="10pt" style:font-name-complex="Arial" style:font-size-complex="10pt"/>
    </style:style>
    <style:style style:name="T454_2" style:family="text">
      <style:text-properties fo:color="#000000" fo:font-size="10pt" style:font-name-asian="Arial" style:font-size-asian="10pt" style:font-name-complex="Arial" style:font-size-complex="10pt"/>
    </style:style>
    <style:style style:name="T454_3" style:family="text">
      <style:text-properties fo:color="#000000" fo:font-size="10pt" style:font-name-asian="Arial" style:font-size-asian="10pt" style:font-name-complex="Arial" style:font-size-complex="10pt"/>
    </style:style>
    <style:style style:name="T454_4" style:family="text">
      <style:text-properties fo:color="#000000" fo:font-size="10pt" style:font-name-asian="Arial" style:font-size-asian="10pt" style:font-name-complex="Arial" style:font-size-complex="10pt"/>
    </style:style>
    <style:style style:name="T454_5" style:family="text">
      <style:text-properties fo:color="#000000" fo:font-size="10pt" style:font-name-asian="Arial" style:font-size-asian="10pt" style:font-name-complex="Arial" style:font-size-complex="10pt"/>
    </style:style>
    <style:style style:name="T454_6" style:family="text">
      <style:text-properties fo:color="#000000" fo:font-size="10pt" style:font-name-asian="Arial" style:font-size-asian="10pt" style:font-name-complex="Arial" style:font-size-complex="10pt"/>
    </style:style>
    <style:style style:name="T454_7" style:family="text">
      <style:text-properties fo:color="#000000" fo:font-size="10pt" style:font-name-asian="Arial" style:font-size-asian="10pt" style:font-name-complex="Arial" style:font-size-complex="10pt"/>
    </style:style>
    <style:style style:name="T454_8" style:family="text">
      <style:text-properties fo:color="#000000" fo:font-size="10pt" style:font-name-asian="Arial" style:font-size-asian="10pt" style:font-name-complex="Arial" style:font-size-complex="10pt"/>
    </style:style>
    <style:style style:name="T454_9" style:family="text">
      <style:text-properties fo:color="#000000" fo:font-size="10pt" style:font-name-asian="Arial" style:font-size-asian="10pt" style:font-name-complex="Arial" style:font-size-complex="10pt"/>
    </style:style>
    <style:style style:name="T454_10" style:family="text">
      <style:text-properties fo:color="#000000" fo:font-size="10pt" style:font-name-asian="Arial" style:font-size-asian="10pt" style:font-name-complex="Arial" style:font-size-complex="10pt"/>
    </style:style>
    <style:style style:name="T454_11" style:family="text">
      <style:text-properties fo:color="#000000" fo:font-size="10pt" style:font-name-asian="Arial" style:font-size-asian="10pt" style:font-name-complex="Arial" style:font-size-complex="10pt"/>
    </style:style>
    <style:style style:name="T454_12" style:family="text">
      <style:text-properties fo:color="#000000" fo:font-size="10pt" style:font-name-asian="Arial" style:font-size-asian="10pt" style:font-name-complex="Arial" style:font-size-complex="10pt"/>
    </style:style>
    <style:style style:name="T454_13" style:family="text">
      <style:text-properties fo:font-size="10pt" style:font-name-asian="Arial" style:font-size-asian="10pt" style:font-name-complex="Arial" fo:language="en" fo:country="US"/>
    </style:style>
    <style:style style:name="T454_14" style:family="text">
      <style:text-properties fo:font-size="10pt" style:font-name-asian="Arial" style:font-size-asian="10pt" style:font-name-complex="Arial" fo:language="en" fo:country="US"/>
    </style:style>
    <style:style style:name="T454_15" style:family="text">
      <style:text-properties fo:font-size="10pt" style:font-name-asian="Arial" style:font-size-asian="10pt" style:font-name-complex="Arial"/>
    </style:style>
    <style:style style:name="T454_16" style:family="text">
      <style:text-properties fo:font-size="10pt" style:font-name-asian="Arial" style:font-size-asian="10pt" style:font-name-complex="Arial"/>
    </style:style>
    <style:style style:name="T454_17" style:family="text">
      <style:text-properties fo:font-size="10pt" style:font-name-asian="Arial" style:font-size-asian="10pt" style:font-name-complex="Arial"/>
    </style:style>
    <style:style style:name="T454_18" style:family="text">
      <style:text-properties fo:color="#000000" fo:font-size="10pt" style:font-name-asian="Arial" style:font-size-asian="10pt" style:font-name-complex="Arial" style:font-size-complex="10pt"/>
    </style:style>
    <style:style style:name="T454_19" style:family="text">
      <style:text-properties fo:font-size="10pt" style:font-name-asian="Arial" style:font-size-asian="10pt" style:font-name-complex="Arial"/>
    </style:style>
    <style:style style:name="T454_20" style:family="text">
      <style:text-properties fo:font-size="10pt" style:font-name-asian="Arial" style:font-size-asian="10pt" style:font-name-complex="Arial"/>
    </style:style>
    <style:style style:name="T454_21" style:family="text">
      <style:text-properties fo:font-size="10pt" style:font-name-asian="Arial" style:font-size-asian="10pt" style:font-name-complex="Arial"/>
    </style:style>
    <style:style style:name="T454_22" style:family="text">
      <style:text-properties fo:font-size="10pt" style:font-name-asian="Arial" style:font-size-asian="10pt" style:font-name-complex="Arial"/>
    </style:style>
    <style:style style:name="T454_23" style:family="text">
      <style:text-properties fo:color="#000000" fo:font-size="10pt" style:font-name-asian="Arial" style:font-size-asian="10pt" style:font-name-complex="Arial" style:font-size-complex="10pt"/>
    </style:style>
    <style:style style:name="P455" style:family="paragraph" style:parent-style-name="Normal">
      <style:paragraph-properties fo:text-align="justify" fo:line-height="115%"/>
      <style:text-properties fo:color="#000000" fo:font-size="10pt" style:font-name-asian="Arial" style:font-size-asian="10pt" style:font-name-complex="Arial" style:font-size-complex="10pt"/>
    </style:style>
    <style:style style:name="P456" style:family="paragraph" style:parent-style-name="Normal">
      <style:paragraph-properties fo:text-align="justify" fo:line-height="115%"/>
    </style:style>
    <style:style style:name="T456_1" style:family="text">
      <style:text-properties fo:font-size="10pt" style:font-name-asian="Arial" style:font-size-asian="10pt" style:font-name-complex="Arial"/>
    </style:style>
    <style:style style:name="T456_2" style:family="text">
      <style:text-properties fo:font-size="10pt" style:font-name-asian="Arial" style:font-size-asian="10pt" style:font-name-complex="Arial"/>
    </style:style>
    <style:style style:name="T456_3" style:family="text">
      <style:text-properties fo:font-size="10pt" style:font-name-asian="Arial" style:font-size-asian="10pt" style:font-name-complex="Arial"/>
    </style:style>
    <style:style style:name="T456_4" style:family="text">
      <style:text-properties fo:font-size="10pt" style:font-name-asian="Arial" style:font-size-asian="10pt" style:font-name-complex="Arial"/>
    </style:style>
    <style:style style:name="T456_5" style:family="text">
      <style:text-properties fo:font-size="10pt" style:font-name-asian="Arial" style:font-size-asian="10pt" style:font-name-complex="Arial"/>
    </style:style>
    <style:style style:name="T456_6" style:family="text">
      <style:text-properties fo:font-size="10pt" style:font-name-asian="Arial" style:font-size-asian="10pt" style:font-name-complex="Arial"/>
    </style:style>
    <style:style style:name="T456_7" style:family="text">
      <style:text-properties fo:font-size="10pt" style:font-name-asian="Arial" style:font-size-asian="10pt" style:font-name-complex="Arial"/>
    </style:style>
    <style:style style:name="T456_8" style:family="text">
      <style:text-properties fo:font-size="10pt" style:font-name-asian="Arial" style:font-size-asian="10pt" style:font-name-complex="Arial"/>
    </style:style>
    <style:style style:name="T456_9" style:family="text">
      <style:text-properties fo:font-size="10pt" style:font-name-asian="Arial" style:font-size-asian="10pt" style:font-name-complex="Arial"/>
    </style:style>
    <style:style style:name="T456_10" style:family="text">
      <style:text-properties fo:font-size="10pt" style:font-name-asian="Arial" style:font-size-asian="10pt" style:font-name-complex="Arial"/>
    </style:style>
    <style:style style:name="T456_11" style:family="text">
      <style:text-properties fo:font-size="10pt" style:font-name-asian="Arial" style:font-size-asian="10pt" style:font-name-complex="Arial"/>
    </style:style>
    <style:style style:name="T456_12" style:family="text">
      <style:text-properties fo:font-size="10pt" style:font-name-asian="Arial" style:font-size-asian="10pt" style:font-name-complex="Arial"/>
    </style:style>
    <style:style style:name="P457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/>
    </style:style>
    <style:style style:name="P458" style:family="paragraph" style:parent-style-name="Normal">
      <style:paragraph-properties fo:text-align="justify" fo:line-height="115%"/>
    </style:style>
    <style:style style:name="T458_1" style:family="text">
      <style:text-properties fo:font-size="10pt" style:font-name-asian="Arial" style:font-size-asian="10pt" style:font-name-complex="Arial" style:text-underline-style="solid" style:text-underline-color="font-color"/>
    </style:style>
    <style:style style:name="T458_2" style:family="text">
      <style:text-properties fo:font-size="10pt" style:font-name-asian="Arial" style:font-size-asian="10pt" style:font-name-complex="Arial" style:text-underline-style="solid" style:text-underline-color="font-color"/>
    </style:style>
    <style:style style:name="P459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/>
    </style:style>
    <style:style style:name="P460" style:family="paragraph" style:parent-style-name="Normal">
      <style:paragraph-properties fo:text-align="justify" fo:line-height="115%"/>
    </style:style>
    <style:style style:name="T460_1" style:family="text">
      <style:text-properties fo:font-size="10pt" style:font-name-asian="Arial" style:font-size-asian="10pt" style:font-name-complex="Arial"/>
    </style:style>
    <style:style style:name="T460_2" style:family="text">
      <style:text-properties fo:font-size="10pt" style:font-name-asian="Arial" style:font-size-asian="10pt" style:font-name-complex="Arial"/>
    </style:style>
    <style:style style:name="T460_3" style:family="text">
      <style:text-properties fo:font-size="10pt" style:font-name-asian="Arial" style:font-size-asian="10pt" style:font-name-complex="Arial"/>
    </style:style>
    <style:style style:name="T460_4" style:family="text">
      <style:text-properties fo:font-size="10pt" style:font-name-asian="Arial" style:font-size-asian="10pt" style:font-name-complex="Arial"/>
    </style:style>
    <style:style style:name="T460_5" style:family="text">
      <style:text-properties fo:font-size="10pt" style:font-name-asian="Arial" style:font-size-asian="10pt" style:font-name-complex="Arial"/>
    </style:style>
    <style:style style:name="T460_6" style:family="text">
      <style:text-properties fo:font-size="10pt" style:font-name-asian="Arial" style:font-size-asian="10pt" style:font-name-complex="Arial"/>
    </style:style>
    <style:style style:name="T460_7" style:family="text">
      <style:text-properties fo:font-size="10pt" style:font-name-asian="Arial" style:font-size-asian="10pt" style:font-name-complex="Arial"/>
    </style:style>
    <style:style style:name="T460_8" style:family="text">
      <style:text-properties fo:font-size="10pt" style:font-name-asian="Arial" style:font-size-asian="10pt" style:font-name-complex="Arial"/>
    </style:style>
    <style:style style:name="T460_9" style:family="text">
      <style:text-properties fo:font-size="10pt" style:font-name-asian="Arial" style:font-size-asian="10pt" style:font-name-complex="Arial"/>
    </style:style>
    <style:style style:name="T460_10" style:family="text">
      <style:text-properties fo:font-size="10pt" style:font-name-asian="Arial" style:font-size-asian="10pt" style:font-name-complex="Arial"/>
    </style:style>
    <style:style style:name="T460_11" style:family="text">
      <style:text-properties fo:font-size="10pt" style:font-name-asian="Arial" style:font-size-asian="10pt" style:font-name-complex="Arial"/>
    </style:style>
    <style:style style:name="T460_12" style:family="text">
      <style:text-properties fo:font-size="10pt" style:font-name-asian="Arial" style:font-size-asian="10pt" style:font-name-complex="Arial"/>
    </style:style>
    <style:style style:name="P461" style:family="paragraph" style:parent-style-name="Normal">
      <style:paragraph-properties fo:line-height="115%"/>
      <style:text-properties fo:font-size="9pt" style:font-size-asian="9pt" style:font-name-complex="Arial" style:font-size-complex="9pt"/>
    </style:style>
    <style:style style:name="P462" style:family="paragraph" style:parent-style-name="Normal">
      <style:paragraph-properties fo:line-height="115%"/>
    </style:style>
    <style:style style:name="T462_1" style:family="text">
      <style:text-properties fo:font-size="9pt" style:font-size-asian="9pt" style:font-name-complex="Arial" style:font-size-complex="9pt"/>
    </style:style>
    <style:style style:name="P463" style:family="paragraph" style:parent-style-name="Normal">
      <style:paragraph-properties fo:line-height="115%"/>
      <style:text-properties fo:background-color="#ffff00" fo:font-size="10pt" style:font-size-asian="10pt" style:font-name-complex="Arial"/>
    </style:style>
    <style:style style:name="FR15" style:family="graphic" style:parent-style-name="Normal">
      <style:graphic-properties draw:stroke="none" draw:fill="none" fo:border-top="none" fo:border-bottom="none" fo:border-left="none" fo:border-right="none" fo:clip="rect(6.259cm 5.045cm 2.926cm 2.873cm)" style:flow-with-text="false" style:run-through="foreground" draw:auto-grow-height="false" draw:auto-grow-width="false"/>
    </style:style>
    <style:style style:name="P464" style:family="paragraph" style:parent-style-name="Normal">
      <style:paragraph-properties fo:line-height="115%"/>
      <style:text-properties fo:background-color="#ffff00" fo:font-size="10pt" style:font-size-asian="10pt" style:font-name-complex="Arial"/>
    </style:style>
    <style:style style:name="P465" style:family="paragraph" style:parent-style-name="Normal">
      <style:paragraph-properties fo:line-height="115%"/>
    </style:style>
    <style:style style:name="T465_1" style:family="text">
      <style:text-properties fo:font-size="9pt" style:font-size-asian="9pt" style:font-name-complex="Arial" style:font-size-complex="9pt"/>
    </style:style>
    <style:style style:name="P466" style:family="paragraph" style:parent-style-name="Normal">
      <style:paragraph-properties fo:text-align="center" fo:line-height="115%"/>
      <style:text-properties fo:background-color="#ffff00" fo:font-size="10pt" style:font-size-asian="10pt" style:font-name-complex="Arial"/>
    </style:style>
    <style:style style:name="FR1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67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468" style:family="paragraph" style:parent-style-name="Normal">
      <style:paragraph-properties fo:line-height="115%"/>
    </style:style>
    <style:style style:name="T468_1" style:family="text">
      <style:text-properties fo:font-size="10pt" style:font-size-asian="10pt" style:font-name-complex="Arial" style:text-underline-style="solid" style:text-underline-color="font-color"/>
    </style:style>
    <style:style style:name="T468_2" style:family="text">
      <style:text-properties fo:font-size="10pt" style:font-size-asian="10pt" style:font-name-complex="Arial" style:text-underline-style="solid" style:text-underline-color="font-color"/>
    </style:style>
    <style:style style:name="T468_3" style:family="text">
      <style:text-properties fo:font-size="10pt" style:font-size-asian="10pt" style:font-name-complex="Arial" style:text-underline-style="solid" style:text-underline-color="font-color"/>
    </style:style>
    <style:style style:name="T468_4" style:family="text">
      <style:text-properties fo:font-size="10pt" style:font-size-asian="10pt" style:font-name-complex="Arial" style:text-underline-style="solid" style:text-underline-color="font-color"/>
    </style:style>
    <style:style style:name="P469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470" style:family="paragraph" style:parent-style-name="Normal">
      <style:paragraph-properties fo:text-align="justify" fo:line-height="115%"/>
    </style:style>
    <style:style style:name="T470_1" style:family="text">
      <style:text-properties fo:font-size="10pt" style:font-size-asian="10pt" style:font-name-complex="Arial"/>
    </style:style>
    <style:style style:name="T470_2" style:family="text">
      <style:text-properties fo:font-size="10pt" style:font-size-asian="10pt" style:font-name-complex="Arial"/>
    </style:style>
    <style:style style:name="T470_3" style:family="text">
      <style:text-properties fo:font-size="10pt" style:font-size-asian="10pt" style:font-name-complex="Arial"/>
    </style:style>
    <style:style style:name="T470_4" style:family="text">
      <style:text-properties fo:font-size="10pt" style:font-size-asian="10pt" style:font-name-complex="Arial"/>
    </style:style>
    <style:style style:name="T470_5" style:family="text">
      <style:text-properties fo:font-size="10pt" style:font-size-asian="10pt" style:font-name-complex="Arial"/>
    </style:style>
    <style:style style:name="T470_6" style:family="text">
      <style:text-properties fo:font-size="10pt" style:font-size-asian="10pt" style:font-name-complex="Arial"/>
    </style:style>
    <style:style style:name="T470_7" style:family="text">
      <style:text-properties fo:font-size="10pt" style:font-size-asian="10pt" style:font-name-complex="Arial"/>
    </style:style>
    <style:style style:name="T470_8" style:family="text">
      <style:text-properties fo:font-size="10pt" style:font-size-asian="10pt" style:font-name-complex="Arial"/>
    </style:style>
    <style:style style:name="T470_9" style:family="text">
      <style:text-properties fo:font-size="10pt" style:font-size-asian="10pt" style:font-name-complex="Arial"/>
    </style:style>
    <style:style style:name="P471" style:family="paragraph" style:parent-style-name="List_20_Paragraph">
      <style:paragraph-properties fo:text-align="justify" fo:line-height="115%"/>
    </style:style>
    <style:style style:name="T471_1" style:family="text">
      <style:text-properties fo:font-size="10pt" style:font-name-asian="Aptos" style:font-size-asian="10pt" style:font-name-complex="Arial"/>
    </style:style>
    <style:style style:name="T471_2" style:family="text">
      <style:text-properties fo:font-size="10pt" style:font-name-asian="Aptos" style:font-size-asian="10pt" style:font-name-complex="Arial"/>
    </style:style>
    <style:style style:name="T471_3" style:family="text">
      <style:text-properties fo:font-size="10pt" style:font-name-asian="Aptos" style:font-size-asian="10pt" style:font-name-complex="Arial"/>
    </style:style>
    <style:style style:name="T471_4" style:family="text">
      <style:text-properties fo:color="#ff0000" fo:font-size="10pt" style:font-name-asian="Aptos" style:font-size-asian="10pt" style:font-name-complex="Arial"/>
    </style:style>
    <style:style style:name="T471_5" style:family="text">
      <style:text-properties fo:font-size="10pt" style:font-name-asian="Aptos" style:font-size-asian="10pt" style:font-name-complex="Arial"/>
    </style:style>
    <style:style style:name="T471_6" style:family="text">
      <style:text-properties fo:font-size="10pt" style:font-name-asian="Aptos" style:font-size-asian="10pt" style:font-name-complex="Arial"/>
    </style:style>
    <style:style style:name="T471_7" style:family="text">
      <style:text-properties fo:font-size="10pt" style:font-name-asian="Aptos" style:font-size-asian="10pt" style:font-name-complex="Arial"/>
    </style:style>
    <style:style style:name="T471_8" style:family="text">
      <style:text-properties fo:color="#000000" fo:font-size="10pt" style:font-name-asian="Aptos" style:font-size-asian="10pt" style:font-name-complex="Arial"/>
    </style:style>
    <style:style style:name="P472" style:family="paragraph" style:parent-style-name="List_20_Paragraph">
      <style:paragraph-properties fo:text-align="justify" fo:line-height="115%"/>
    </style:style>
    <style:style style:name="T472_1" style:family="text">
      <style:text-properties fo:font-size="10pt" style:font-size-asian="10pt" style:font-name-complex="Arial"/>
    </style:style>
    <style:style style:name="T472_2" style:family="text">
      <style:text-properties fo:font-size="10pt" style:font-size-asian="10pt" style:font-name-complex="Arial"/>
    </style:style>
    <style:style style:name="T472_3" style:family="text">
      <style:text-properties fo:font-size="10pt" style:font-size-asian="10pt" style:font-name-complex="Arial"/>
    </style:style>
    <style:style style:name="T472_4" style:family="text">
      <style:text-properties fo:font-size="10pt" style:font-size-asian="10pt" style:font-name-complex="Arial"/>
    </style:style>
    <style:style style:name="T472_5" style:family="text">
      <style:text-properties fo:font-size="10pt" style:font-size-asian="10pt" style:font-name-complex="Arial"/>
    </style:style>
    <style:style style:name="T472_6" style:family="text">
      <style:text-properties fo:font-size="10pt" style:font-size-asian="10pt" style:font-name-complex="Arial"/>
    </style:style>
    <style:style style:name="T472_7" style:family="text">
      <style:text-properties fo:font-size="10pt" style:font-size-asian="10pt" style:font-name-complex="Arial"/>
    </style:style>
    <style:style style:name="T472_8" style:family="text">
      <style:text-properties fo:font-size="10pt" style:font-size-asian="10pt" style:font-name-complex="Arial"/>
    </style:style>
    <style:style style:name="T472_9" style:family="text">
      <style:text-properties fo:font-size="10pt" style:font-size-asian="10pt" style:font-name-complex="Arial"/>
    </style:style>
    <style:style style:name="T472_10" style:family="text">
      <style:text-properties fo:font-size="10pt" style:font-size-asian="10pt" style:font-name-complex="Arial"/>
    </style:style>
    <style:style style:name="T472_11" style:family="text">
      <style:text-properties fo:font-size="10pt" style:font-size-asian="10pt" style:font-name-complex="Arial"/>
    </style:style>
    <style:style style:name="T472_12" style:family="text">
      <style:text-properties fo:font-size="10pt" style:font-size-asian="10pt" style:font-name-complex="Arial"/>
    </style:style>
    <style:style style:name="P473" style:family="paragraph" style:parent-style-name="List_20_Paragraph">
      <style:paragraph-properties fo:text-align="justify" fo:line-height="115%"/>
    </style:style>
    <style:style style:name="T473_1" style:family="text">
      <style:text-properties fo:font-size="10pt" style:font-size-asian="10pt" style:font-name-complex="Arial"/>
    </style:style>
    <style:style style:name="T473_2" style:family="text">
      <style:text-properties fo:font-size="10pt" style:font-size-asian="10pt" style:font-name-complex="Arial"/>
    </style:style>
    <style:style style:name="T473_3" style:family="text">
      <style:text-properties fo:font-size="10pt" style:font-size-asian="10pt" style:font-name-complex="Arial"/>
    </style:style>
    <style:style style:name="T473_4" style:family="text">
      <style:text-properties fo:font-size="10pt" style:font-size-asian="10pt" style:font-name-complex="Arial"/>
    </style:style>
    <style:style style:name="T473_5" style:family="text">
      <style:text-properties fo:font-size="10pt" style:font-size-asian="10pt" style:font-name-complex="Arial"/>
    </style:style>
    <style:style style:name="T473_6" style:family="text">
      <style:text-properties fo:font-size="10pt" style:font-size-asian="10pt" style:font-name-complex="Arial"/>
    </style:style>
    <style:style style:name="T473_7" style:family="text">
      <style:text-properties fo:font-size="10pt" style:font-size-asian="10pt" style:font-name-complex="Arial"/>
    </style:style>
    <style:style style:name="T473_8" style:family="text">
      <style:text-properties fo:font-size="10pt" style:font-size-asian="10pt" style:font-name-complex="Arial"/>
    </style:style>
    <style:style style:name="T473_9" style:family="text">
      <style:text-properties fo:font-size="10pt" style:font-size-asian="10pt" style:font-name-complex="Arial"/>
    </style:style>
    <style:style style:name="T473_10" style:family="text">
      <style:text-properties fo:font-size="10pt" style:font-size-asian="10pt" style:font-name-complex="Arial"/>
    </style:style>
    <style:style style:name="T473_11" style:family="text">
      <style:text-properties fo:font-size="10pt" style:font-size-asian="10pt" style:font-name-complex="Arial"/>
    </style:style>
    <style:style style:name="T473_12" style:family="text">
      <style:text-properties fo:font-size="10pt" style:font-size-asian="10pt" style:font-name-complex="Arial"/>
    </style:style>
    <style:style style:name="T473_13" style:family="text">
      <style:text-properties fo:font-size="10pt" style:font-size-asian="10pt" style:font-name-complex="Arial"/>
    </style:style>
    <style:style style:name="T473_14" style:family="text">
      <style:text-properties fo:font-size="10pt" style:font-size-asian="10pt" style:font-name-complex="Arial"/>
    </style:style>
    <style:style style:name="T473_15" style:family="text">
      <style:text-properties fo:font-size="10pt" style:font-size-asian="10pt" style:font-name-complex="Arial"/>
    </style:style>
    <style:style style:name="T473_16" style:family="text">
      <style:text-properties fo:font-size="10pt" style:font-size-asian="10pt" style:font-name-complex="Arial"/>
    </style:style>
    <style:style style:name="T473_17" style:family="text">
      <style:text-properties fo:font-size="10pt" style:font-size-asian="10pt" style:font-name-complex="Arial"/>
    </style:style>
    <style:style style:name="T473_18" style:family="text">
      <style:text-properties fo:font-size="10pt" style:font-size-asian="10pt" style:font-name-complex="Arial"/>
    </style:style>
    <style:style style:name="T473_19" style:family="text">
      <style:text-properties fo:font-size="10pt" style:font-size-asian="10pt" style:font-name-complex="Arial"/>
    </style:style>
    <style:style style:name="T473_20" style:family="text">
      <style:text-properties fo:font-size="10pt" style:font-size-asian="10pt" style:font-name-complex="Arial"/>
    </style:style>
    <style:style style:name="T473_21" style:family="text">
      <style:text-properties fo:font-size="10pt" style:font-size-asian="10pt" style:font-name-complex="Arial"/>
    </style:style>
    <style:style style:name="T473_22" style:family="text">
      <style:text-properties fo:font-size="10pt" style:font-size-asian="10pt" style:font-name-complex="Arial"/>
    </style:style>
    <style:style style:name="T473_23" style:family="text">
      <style:text-properties fo:font-size="10pt" style:font-size-asian="10pt" style:font-name-complex="Arial"/>
    </style:style>
    <style:style style:name="T473_24" style:family="text">
      <style:text-properties fo:font-size="10pt" style:font-size-asian="10pt" style:font-name-complex="Arial"/>
    </style:style>
    <style:style style:name="T473_25" style:family="text">
      <style:text-properties fo:font-size="10pt" style:font-size-asian="10pt" style:font-name-complex="Arial"/>
    </style:style>
    <style:style style:name="T473_26" style:family="text">
      <style:text-properties fo:font-size="10pt" style:font-size-asian="10pt" style:font-name-complex="Arial"/>
    </style:style>
    <style:style style:name="T473_27" style:family="text">
      <style:text-properties fo:font-size="10pt" style:font-size-asian="10pt" style:font-name-complex="Arial"/>
    </style:style>
    <style:style style:name="P474" style:family="paragraph" style:parent-style-name="Normal">
      <style:paragraph-properties fo:line-height="115%"/>
    </style:style>
    <style:style style:name="T474_1" style:family="text">
      <style:text-properties fo:color="#000000" fo:font-size="10pt" style:font-name-asian="Aptos" style:font-size-asian="10pt" style:font-name-complex="Arial" style:text-underline-style="solid" style:text-underline-color="font-color"/>
    </style:style>
    <style:style style:name="P475" style:family="paragraph" style:parent-style-name="Normal">
      <style:paragraph-properties fo:line-height="115%"/>
      <style:text-properties fo:color="#000000" fo:font-size="10pt" style:font-name-asian="Aptos" style:font-size-asian="10pt" style:font-name-complex="Arial"/>
    </style:style>
    <style:style style:name="P476" style:family="paragraph" style:parent-style-name="Normal">
      <style:paragraph-properties fo:text-align="justify" fo:line-height="115%"/>
    </style:style>
    <style:style style:name="T476_1" style:family="text">
      <style:text-properties fo:font-size="10pt" style:font-name-asian="游明朝" style:font-size-asian="10pt" style:font-name-complex="Arial" style:font-size-complex="10pt"/>
    </style:style>
    <style:style style:name="T476_2" style:family="text">
      <style:text-properties fo:font-size="10pt" style:font-name-asian="游明朝" style:font-size-asian="10pt" style:font-name-complex="Arial" style:font-size-complex="10pt"/>
    </style:style>
    <style:style style:name="T476_3" style:family="text">
      <style:text-properties fo:font-size="10pt" style:font-name-asian="游明朝" style:font-size-asian="10pt" style:font-name-complex="Arial" style:font-size-complex="10pt"/>
    </style:style>
    <style:style style:name="T476_4" style:family="text">
      <style:text-properties fo:font-size="10pt" style:font-name-asian="游明朝" style:font-size-asian="10pt" style:font-name-complex="Arial" style:font-size-complex="10pt"/>
    </style:style>
    <style:style style:name="T476_5" style:family="text">
      <style:text-properties fo:font-size="10pt" style:font-name-asian="游明朝" style:font-size-asian="10pt" style:font-name-complex="Arial" style:font-size-complex="10pt"/>
    </style:style>
    <style:style style:name="T476_6" style:family="text">
      <style:text-properties fo:font-size="10pt" style:font-name-asian="游明朝" style:font-size-asian="10pt" style:font-name-complex="Arial" style:font-size-complex="10pt"/>
    </style:style>
    <style:style style:name="T476_7" style:family="text">
      <style:text-properties fo:font-size="10pt" style:font-name-asian="游明朝" style:font-size-asian="10pt" style:font-name-complex="Arial" style:font-size-complex="10pt"/>
    </style:style>
    <style:style style:name="T476_8" style:family="text">
      <style:text-properties fo:font-size="10pt" style:font-name-asian="游明朝" style:font-size-asian="10pt" style:font-name-complex="Arial" style:font-size-complex="10pt"/>
    </style:style>
    <style:style style:name="P477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478" style:family="paragraph" style:parent-style-name="Normal">
      <style:paragraph-properties fo:text-align="justify" fo:line-height="115%"/>
    </style:style>
    <style:style style:name="T47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79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0" style:family="paragraph" style:parent-style-name="Normal">
      <style:paragraph-properties fo:text-align="justify" fo:line-height="115%"/>
    </style:style>
    <style:style style:name="T480_1" style:family="text">
      <style:text-properties fo:font-size="10pt" style:font-name-asian="Arial" style:font-size-asian="10pt" style:font-name-complex="Arial" style:font-size-complex="10pt"/>
    </style:style>
    <style:style style:name="T480_2" style:family="text">
      <style:text-properties fo:font-size="10pt" style:font-name-asian="Arial" style:font-size-asian="10pt" style:font-name-complex="Arial" style:font-size-complex="10pt"/>
    </style:style>
    <style:style style:name="T480_3" style:family="text">
      <style:text-properties fo:font-size="10pt" style:font-name-asian="Arial" style:font-size-asian="10pt" style:font-name-complex="Arial" style:font-size-complex="10pt"/>
    </style:style>
    <style:style style:name="T480_4" style:family="text">
      <style:text-properties fo:font-size="10pt" style:font-name-asian="Arial" style:font-size-asian="10pt" style:font-name-complex="Arial" style:font-size-complex="10pt"/>
    </style:style>
    <style:style style:name="T480_5" style:family="text">
      <style:text-properties fo:font-size="10pt" style:font-name-asian="Arial" style:font-size-asian="10pt" style:font-name-complex="Arial" style:font-size-complex="10pt"/>
    </style:style>
    <style:style style:name="P481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2" style:family="paragraph" style:parent-style-name="Normal">
      <style:paragraph-properties fo:text-align="justify" fo:line-height="115%"/>
    </style:style>
    <style:style style:name="T4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3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4" style:family="paragraph" style:parent-style-name="Normal">
      <style:paragraph-properties fo:text-align="justify" fo:line-height="115%"/>
    </style:style>
    <style:style style:name="T48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484_2" style:family="text">
      <style:text-properties fo:font-size="10pt" style:font-size-asian="10pt" style:font-name-complex="Arial" style:font-size-complex="10pt"/>
    </style:style>
    <style:style style:name="P48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486" style:family="paragraph" style:parent-style-name="Normal">
      <style:paragraph-properties fo:text-align="justify" fo:line-height="115%"/>
    </style:style>
    <style:style style:name="T486_1" style:family="text">
      <style:text-properties fo:font-size="10pt" style:font-size-asian="10pt" style:font-name-complex="Arial" style:text-underline-style="solid" style:text-underline-color="font-color"/>
    </style:style>
    <style:style style:name="T486_2" style:family="text">
      <style:text-properties fo:font-size="10pt" style:font-size-asian="10pt" style:font-name-complex="Arial"/>
    </style:style>
    <style:style style:name="P487" style:family="paragraph" style:parent-style-name="List_20_Paragraph">
      <style:paragraph-properties fo:text-align="justify" fo:line-height="115%"/>
    </style:style>
    <style:style style:name="T487_1" style:family="text">
      <style:text-properties fo:font-size="10pt" style:font-size-asian="10pt" style:font-name-complex="Arial"/>
    </style:style>
    <style:style style:name="T487_2" style:family="text">
      <style:text-properties fo:font-size="10pt" style:font-size-asian="10pt" style:font-name-complex="Arial"/>
    </style:style>
    <style:style style:name="T487_3" style:family="text">
      <style:text-properties fo:font-size="10pt" style:font-size-asian="10pt" style:font-name-complex="Arial"/>
    </style:style>
    <style:style style:name="T487_4" style:family="text">
      <style:text-properties fo:font-size="10pt" style:font-size-asian="10pt" style:font-name-complex="Arial"/>
    </style:style>
    <style:style style:name="T487_5" style:family="text">
      <style:text-properties fo:font-size="10pt" style:font-size-asian="10pt" style:font-name-complex="Arial"/>
    </style:style>
    <style:style style:name="T487_6" style:family="text">
      <style:text-properties fo:font-size="10pt" style:font-size-asian="10pt" style:font-name-complex="Arial"/>
    </style:style>
    <style:style style:name="T487_7" style:family="text">
      <style:text-properties fo:font-size="10pt" style:font-size-asian="10pt" style:font-name-complex="Arial"/>
    </style:style>
    <style:style style:name="T487_8" style:family="text">
      <style:text-properties fo:font-size="10pt" style:font-size-asian="10pt" style:font-name-complex="Arial"/>
    </style:style>
    <style:style style:name="T487_9" style:family="text">
      <style:text-properties fo:font-size="10pt" style:font-size-asian="10pt" style:font-name-complex="Arial"/>
    </style:style>
    <style:style style:name="T487_10" style:family="text">
      <style:text-properties fo:font-size="10pt" style:font-size-asian="10pt" style:font-name-complex="Arial"/>
    </style:style>
    <style:style style:name="T487_11" style:family="text">
      <style:text-properties fo:font-size="10pt" style:font-size-asian="10pt" style:font-name-complex="Arial"/>
    </style:style>
    <style:style style:name="T487_12" style:family="text">
      <style:text-properties fo:font-size="10pt" style:font-size-asian="10pt" style:font-name-complex="Arial"/>
    </style:style>
    <style:style style:name="T487_13" style:family="text">
      <style:text-properties fo:font-size="10pt" style:font-size-asian="10pt" style:font-name-complex="Arial"/>
    </style:style>
    <style:style style:name="P488" style:family="paragraph" style:parent-style-name="List_20_Paragraph">
      <style:paragraph-properties fo:text-align="justify" fo:line-height="115%"/>
      <style:text-properties fo:font-size="10pt" style:font-name-asian="Arial" style:font-size-asian="10pt" style:font-name-complex="Arial"/>
    </style:style>
    <style:style style:name="T488_1" style:family="text">
      <style:text-properties fo:font-size="10pt" style:font-name-asian="Arial" style:font-size-asian="10pt" style:font-name-complex="Arial" fo:language="en" fo:country="US"/>
    </style:style>
    <style:style style:name="T488_2" style:family="text">
      <style:text-properties fo:font-size="10pt" style:font-name-asian="Arial" style:font-size-asian="10pt" style:font-name-complex="Arial" fo:language="en" fo:country="US"/>
    </style:style>
    <style:style style:name="T488_3" style:family="text">
      <style:text-properties fo:font-size="10pt" style:font-name-asian="Arial" style:font-size-asian="10pt" style:font-name-complex="Arial" fo:language="en" fo:country="US"/>
    </style:style>
    <style:style style:name="T488_4" style:family="text">
      <style:text-properties fo:font-size="10pt" style:font-name-asian="Arial" style:font-size-asian="10pt" style:font-name-complex="Arial" fo:language="en" fo:country="US"/>
    </style:style>
    <style:style style:name="T488_5" style:family="text">
      <style:text-properties fo:font-size="10pt" style:font-name-asian="Arial" style:font-size-asian="10pt" style:font-name-complex="Arial" fo:language="en" fo:country="US"/>
    </style:style>
    <style:style style:name="T488_6" style:family="text">
      <style:text-properties fo:font-size="10pt" style:font-name-asian="Arial" style:font-size-asian="10pt" style:font-name-complex="Arial" fo:language="en" fo:country="US"/>
    </style:style>
    <style:style style:name="T488_7" style:family="text">
      <style:text-properties fo:font-size="10pt" style:font-name-asian="Arial" style:font-size-asian="10pt" style:font-name-complex="Arial" fo:language="en" fo:country="US"/>
    </style:style>
    <style:style style:name="T488_8" style:family="text">
      <style:text-properties fo:font-size="10pt" style:font-name-asian="Arial" style:font-size-asian="10pt" style:font-name-complex="Arial" fo:language="en" fo:country="US"/>
    </style:style>
    <style:style style:name="T488_9" style:family="text">
      <style:text-properties fo:font-size="10pt" style:font-name-asian="Arial" style:font-size-asian="10pt" style:font-name-complex="Arial" fo:language="en" fo:country="US"/>
    </style:style>
    <style:style style:name="T488_10" style:family="text">
      <style:text-properties fo:font-size="10pt" style:font-name-asian="Arial" style:font-size-asian="10pt" style:font-name-complex="Arial" fo:language="en" fo:country="US"/>
    </style:style>
    <style:style style:name="T488_11" style:family="text">
      <style:text-properties fo:font-size="10pt" style:font-name-asian="Arial" style:font-size-asian="10pt" style:font-name-complex="Arial" fo:language="en" fo:country="US"/>
    </style:style>
    <style:style style:name="T488_12" style:family="text">
      <style:text-properties fo:font-size="10pt" style:font-name-asian="Arial" style:font-size-asian="10pt" style:font-name-complex="Arial" fo:language="en" fo:country="US"/>
    </style:style>
    <style:style style:name="T488_13" style:family="text">
      <style:text-properties fo:font-size="10pt" style:font-name-asian="Arial" style:font-size-asian="10pt" style:font-name-complex="Arial" fo:language="en" fo:country="US"/>
    </style:style>
    <style:style style:name="P489" style:family="paragraph" style:parent-style-name="List_20_Paragraph">
      <style:paragraph-properties fo:text-align="justify" fo:line-height="115%" fo:margin-bottom="0cm"/>
    </style:style>
    <style:style style:name="T489_1" style:family="text">
      <style:text-properties fo:font-size="10pt" style:font-name-asian="Arial" style:font-size-asian="10pt" style:font-name-complex="Arial"/>
    </style:style>
    <style:style style:name="T489_2" style:family="text">
      <style:text-properties fo:font-size="10pt" style:font-name-asian="Arial" style:font-size-asian="10pt" style:font-name-complex="Arial"/>
    </style:style>
    <style:style style:name="T489_3" style:family="text">
      <style:text-properties fo:font-size="10pt" style:font-name-asian="Arial" style:font-size-asian="10pt" style:font-name-complex="Arial"/>
    </style:style>
    <style:style style:name="T489_4" style:family="text"/>
    <style:style style:name="T489_5" style:family="text" style:parent-style-name="Internet_20_link">
      <style:text-properties fo:color="#000000" fo:font-size="10pt" style:font-name-asian="Arial" style:font-size-asian="10pt" style:font-name-complex="Arial" style:text-underline-style="none"/>
    </style:style>
    <style:style style:name="T489_6" style:family="text">
      <style:text-properties fo:font-size="10pt" style:font-name-asian="Arial" style:font-size-asian="10pt" style:font-name-complex="Arial"/>
    </style:style>
    <style:style style:name="T489_7" style:family="text"/>
    <style:style style:name="T489_8" style:family="text" style:parent-style-name="Internet_20_link">
      <style:text-properties fo:color="#000000" fo:font-size="10pt" style:font-name-asian="Arial" style:font-size-asian="10pt" style:font-name-complex="Arial" style:text-underline-style="none"/>
    </style:style>
    <style:style style:name="T489_9" style:family="text">
      <style:text-properties fo:font-size="10pt" style:font-name-asian="Arial" style:font-size-asian="10pt" style:font-name-complex="Arial"/>
    </style:style>
    <style:style style:name="T489_10" style:family="text">
      <style:text-properties fo:font-size="10pt" style:font-name-asian="Arial" style:font-size-asian="10pt" style:font-name-complex="Arial"/>
    </style:style>
    <style:style style:name="T489_11" style:family="text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489_12" style:family="text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489_13" style:family="text">
      <style:text-properties fo:font-size="10pt" style:font-name-asian="Arial" style:font-size-asian="10pt" style:font-name-complex="Arial"/>
    </style:style>
    <style:style style:name="P490" style:family="paragraph" style:parent-style-name="List_20_Paragraph">
      <style:paragraph-properties fo:text-align="justify" fo:line-height="115%" fo:margin-bottom="0cm"/>
    </style:style>
    <style:style style:name="T490_1" style:family="text">
      <style:text-properties fo:font-size="10pt" style:font-name-asian="Aptos" style:font-size-asian="10pt" style:font-name-complex="Arial"/>
    </style:style>
    <style:style style:name="T490_2" style:family="text">
      <style:text-properties fo:font-size="10pt" style:font-name-asian="Aptos" style:font-size-asian="10pt" style:font-name-complex="Arial"/>
    </style:style>
    <style:style style:name="T490_3" style:family="text">
      <style:text-properties fo:font-size="10pt" style:font-name-asian="Aptos" style:font-size-asian="10pt" style:font-name-complex="Arial"/>
    </style:style>
    <style:style style:name="T490_4" style:family="text">
      <style:text-properties fo:font-size="10pt" style:font-name-asian="Aptos" style:font-size-asian="10pt" style:font-name-complex="Arial"/>
    </style:style>
    <style:style style:name="T490_5" style:family="text">
      <style:text-properties fo:font-size="10pt" style:font-name-asian="Aptos" style:font-size-asian="10pt" style:font-name-complex="Arial"/>
    </style:style>
    <style:style style:name="T490_6" style:family="text">
      <style:text-properties fo:font-size="10pt" style:font-name-asian="Aptos" style:font-size-asian="10pt" style:font-name-complex="Arial"/>
    </style:style>
    <style:style style:name="T490_7" style:family="text">
      <style:text-properties fo:font-size="10pt" style:font-name-asian="Aptos" style:font-size-asian="10pt" style:font-name-complex="Arial"/>
    </style:style>
    <style:style style:name="T490_8" style:family="text">
      <style:text-properties fo:font-size="10pt" style:font-name-asian="Aptos" style:font-size-asian="10pt" style:font-name-complex="Arial"/>
    </style:style>
    <style:style style:name="T490_9" style:family="text">
      <style:text-properties fo:font-size="10pt" style:font-name-asian="Aptos" style:font-size-asian="10pt" style:font-name-complex="Arial"/>
    </style:style>
    <style:style style:name="T490_10" style:family="text">
      <style:text-properties fo:font-size="10pt" style:font-name-asian="Aptos" style:font-size-asian="10pt" style:font-name-complex="Arial"/>
    </style:style>
    <style:style style:name="T490_11" style:family="text">
      <style:text-properties fo:font-size="10pt" style:font-name-asian="Aptos" style:font-size-asian="10pt" style:font-name-complex="Arial"/>
    </style:style>
    <style:style style:name="T490_12" style:family="text"/>
    <style:style style:name="T490_13" style:family="text" style:parent-style-name="Internet_20_link">
      <style:text-properties fo:color="#000000" fo:font-size="10pt" style:font-name-asian="Aptos" style:font-size-asian="10pt" style:font-name-complex="Arial"/>
    </style:style>
    <style:style style:name="T490_14" style:family="text">
      <style:text-properties fo:font-size="10pt" style:font-name-asian="Aptos" style:font-size-asian="10pt" style:font-name-complex="Arial"/>
    </style:style>
    <style:style style:name="P491" style:family="paragraph" style:parent-style-name="List_20_Paragraph">
      <style:paragraph-properties fo:text-align="justify" fo:line-height="115%" fo:margin-bottom="0cm"/>
      <style:text-properties fo:font-size="10pt" style:font-name-asian="Arial" style:font-size-asian="10pt" style:font-name-complex="Arial"/>
    </style:style>
    <style:style style:name="T491_1" style:family="text">
      <style:text-properties fo:font-size="10pt" style:font-name-asian="Arial" style:font-size-asian="10pt" style:font-name-complex="Arial"/>
    </style:style>
    <style:style style:name="T491_2" style:family="text">
      <style:text-properties fo:font-size="10pt" style:font-name-asian="Arial" style:font-size-asian="10pt" style:font-name-complex="Arial"/>
    </style:style>
    <style:style style:name="T491_3" style:family="text">
      <style:text-properties fo:font-size="10pt" style:font-name-asian="Arial" style:font-size-asian="10pt" style:font-name-complex="Arial"/>
    </style:style>
    <style:style style:name="T491_4" style:family="text">
      <style:text-properties fo:font-size="10pt" style:font-name-asian="Arial" style:font-size-asian="10pt" style:font-name-complex="Arial" fo:language="en" fo:country="US"/>
    </style:style>
    <style:style style:name="T491_5" style:family="text">
      <style:text-properties fo:font-size="10pt" style:font-name-asian="Arial" style:font-size-asian="10pt" style:font-name-complex="Arial" fo:language="en" fo:country="US"/>
    </style:style>
    <style:style style:name="T491_6" style:family="text">
      <style:text-properties fo:font-size="10pt" style:font-name-asian="Arial" style:font-size-asian="10pt" style:font-name-complex="Arial" fo:language="en" fo:country="US"/>
    </style:style>
    <style:style style:name="T491_7" style:family="text">
      <style:text-properties fo:font-size="10pt" style:font-name-asian="Arial" style:font-size-asian="10pt" style:font-name-complex="Arial" fo:language="en" fo:country="US"/>
    </style:style>
    <style:style style:name="T491_8" style:family="text">
      <style:text-properties fo:font-size="10pt" style:font-name-asian="Arial" style:font-size-asian="10pt" style:font-name-complex="Arial" fo:language="en" fo:country="US"/>
    </style:style>
    <style:style style:name="T491_9" style:family="text">
      <style:text-properties fo:font-size="10pt" style:font-name-asian="Arial" style:font-size-asian="10pt" style:font-name-complex="Arial" fo:language="en" fo:country="US"/>
    </style:style>
    <style:style style:name="T491_10" style:family="text">
      <style:text-properties fo:font-size="10pt" style:font-name-asian="Arial" style:font-size-asian="10pt" style:font-name-complex="Arial" fo:language="en" fo:country="US"/>
    </style:style>
    <style:style style:name="T491_11" style:family="text">
      <style:text-properties fo:font-size="10pt" style:font-name-asian="Arial" style:font-size-asian="10pt" style:font-name-complex="Arial" fo:language="en" fo:country="US"/>
    </style:style>
    <style:style style:name="T491_12" style:family="text">
      <style:text-properties fo:font-size="10pt" style:font-name-asian="Arial" style:font-size-asian="10pt" style:font-name-complex="Arial" fo:language="en" fo:country="US"/>
    </style:style>
    <style:style style:name="T491_13" style:family="text">
      <style:text-properties fo:font-size="10pt" style:font-name-asian="Arial" style:font-size-asian="10pt" style:font-name-complex="Arial" fo:language="en" fo:country="US"/>
    </style:style>
    <style:style style:name="T491_14" style:family="text">
      <style:text-properties fo:font-size="10pt" style:font-name-asian="Arial" style:font-size-asian="10pt" style:font-name-complex="Arial" fo:language="en" fo:country="US"/>
    </style:style>
    <style:style style:name="T491_15" style:family="text">
      <style:text-properties fo:font-size="10pt" style:font-name-asian="Arial" style:font-size-asian="10pt" style:font-name-complex="Arial" fo:language="en" fo:country="US" fo:font-weight="bold" style:font-weight-asian="bold" style:font-weight-complex="bold"/>
    </style:style>
    <style:style style:name="P492" style:family="paragraph" style:parent-style-name="Normal">
      <style:paragraph-properties fo:line-height="115%"/>
      <style:text-properties fo:color="#00b0f0" fo:font-size="10pt" style:font-name-asian="Arial" style:font-size-asian="10pt" style:font-name-complex="Arial" style:font-size-complex="10pt"/>
    </style:style>
    <style:style style:name="P493" style:family="paragraph" style:parent-style-name="Normal">
      <style:paragraph-properties fo:text-align="justify" fo:line-height="115%"/>
    </style:style>
    <style:style style:name="T493_1" style:family="text">
      <style:text-properties fo:font-size="10pt" style:font-name-asian="Arial" style:font-size-asian="10pt" style:font-name-complex="Arial" style:font-size-complex="10pt"/>
    </style:style>
    <style:style style:name="T493_2" style:family="text">
      <style:text-properties fo:font-size="10pt" style:font-name-asian="Arial" style:font-size-asian="10pt" style:font-name-complex="Arial" style:font-size-complex="10pt"/>
    </style:style>
    <style:style style:name="T493_3" style:family="text">
      <style:text-properties fo:font-size="10pt" style:font-name-asian="Arial" style:font-size-asian="10pt" style:font-name-complex="Arial" style:font-size-complex="10pt"/>
    </style:style>
    <style:style style:name="T493_4" style:family="text">
      <style:text-properties fo:font-size="10pt" style:font-name-asian="Arial" style:font-size-asian="10pt" style:font-name-complex="Arial" style:font-size-complex="10pt"/>
    </style:style>
    <style:style style:name="T493_5" style:family="text">
      <style:text-properties fo:font-size="10pt" style:font-name-asian="Arial" style:font-size-asian="10pt" style:font-name-complex="Arial" style:font-size-complex="10pt"/>
    </style:style>
    <style:style style:name="T493_6" style:family="text">
      <style:text-properties fo:font-size="10pt" style:font-name-asian="Arial" style:font-size-asian="10pt" style:font-name-complex="Arial" style:font-size-complex="10pt"/>
    </style:style>
    <style:style style:name="T493_7" style:family="text">
      <style:text-properties fo:font-size="10pt" style:font-name-asian="Arial" style:font-size-asian="10pt" style:font-name-complex="Arial" style:font-size-complex="10pt"/>
    </style:style>
    <style:style style:name="T493_8" style:family="text">
      <style:text-properties fo:font-size="10pt" style:font-name-asian="Arial" style:font-size-asian="10pt" style:font-name-complex="Arial" style:font-size-complex="10pt"/>
    </style:style>
    <style:style style:name="T493_9" style:family="text">
      <style:text-properties fo:font-size="10pt" style:font-name-asian="Arial" style:font-size-asian="10pt" style:font-name-complex="Arial" style:font-size-complex="10pt"/>
    </style:style>
    <style:style style:name="P494" style:family="paragraph" style:parent-style-name="Normal">
      <style:paragraph-properties fo:text-align="justify" fo:line-height="115%"/>
      <style:text-properties fo:font-size="10pt" style:font-name-asian="Arial" style:font-size-asian="10pt" style:font-name-complex="Arial"/>
    </style:style>
    <style:style style:name="P495" style:family="paragraph" style:parent-style-name="Normal">
      <style:paragraph-properties fo:line-height="115%"/>
    </style:style>
    <style:style style:name="T495_1" style:family="text">
      <style:text-properties fo:font-size="10pt" style:font-size-asian="10pt" style:font-name-complex="Arial" fo:font-weight="bold" style:font-weight-asian="bold" style:font-weight-complex="bold" style:text-underline-style="solid" style:text-underline-color="font-color"/>
    </style:style>
    <style:style style:name="T495_2" style:family="text">
      <style:text-properties fo:font-size="10pt" style:font-size-asian="10pt" style:font-name-complex="Arial" style:text-underline-style="solid" style:text-underline-color="font-color"/>
    </style:style>
    <style:style style:name="T495_3" style:family="text">
      <style:text-properties fo:font-size="10pt" style:font-size-asian="10pt" style:font-name-complex="Arial"/>
    </style:style>
    <style:style style:name="T495_4" style:family="text">
      <style:text-properties fo:font-size="10pt" style:font-size-asian="10pt" style:font-name-complex="Arial"/>
    </style:style>
    <style:style style:name="T495_5" style:family="text">
      <style:text-properties fo:font-size="10pt" style:font-size-asian="10pt" style:font-name-complex="Arial"/>
    </style:style>
    <style:style style:name="T495_6" style:family="text">
      <style:text-properties fo:font-size="10pt" style:font-size-asian="10pt" style:font-name-complex="Arial"/>
    </style:style>
    <style:style style:name="T495_7" style:family="text">
      <style:text-properties fo:font-size="10pt" style:font-size-asian="10pt" style:font-name-complex="Arial"/>
    </style:style>
    <style:style style:name="T495_8" style:family="text">
      <style:text-properties fo:font-size="10pt" style:font-size-asian="10pt" style:font-name-complex="Arial"/>
    </style:style>
    <style:style style:name="T495_9" style:family="text">
      <style:text-properties fo:font-size="10pt" style:font-size-asian="10pt" style:font-name-complex="Arial"/>
    </style:style>
    <style:style style:name="T495_10" style:family="text">
      <style:text-properties fo:font-size="10pt" style:font-size-asian="10pt" style:font-name-complex="Arial"/>
    </style:style>
    <style:style style:name="T495_11" style:family="text">
      <style:text-properties fo:font-size="10pt" style:font-size-asian="10pt" style:font-name-complex="Arial"/>
    </style:style>
    <style:style style:name="P496" style:family="paragraph" style:parent-style-name="Normal">
      <style:paragraph-properties fo:line-height="115%"/>
      <style:text-properties fo:font-size="10pt" style:font-size-asian="10pt" style:font-name-complex="Arial"/>
    </style:style>
    <style:style style:name="P497" style:family="paragraph" style:parent-style-name="Normal">
      <style:paragraph-properties fo:text-align="justify" fo:line-height="115%"/>
    </style:style>
    <style:style style:name="T497_1" style:family="text">
      <style:text-properties fo:font-size="10pt" style:font-size-asian="10pt" style:font-name-complex="Arial"/>
    </style:style>
    <style:style style:name="T497_2" style:family="text">
      <style:text-properties fo:font-size="10pt" style:font-size-asian="10pt" style:font-name-complex="Arial" style:font-size-complex="10pt"/>
    </style:style>
    <style:style style:name="T497_3" style:family="text">
      <style:text-properties fo:font-size="10pt" style:font-size-asian="10pt" style:font-name-complex="Arial" style:font-size-complex="10pt" fo:language="en" fo:country="US"/>
    </style:style>
    <style:style style:name="T497_4" style:family="text">
      <style:text-properties fo:font-size="10pt" style:font-size-asian="10pt" style:font-name-complex="Arial" style:font-size-complex="10pt" fo:language="en" fo:country="US"/>
    </style:style>
    <style:style style:name="T497_5" style:family="text">
      <style:text-properties fo:font-size="10pt" style:font-size-asian="10pt" style:font-name-complex="Arial" style:font-size-complex="10pt" fo:language="en" fo:country="US"/>
    </style:style>
    <style:style style:name="T497_6" style:family="text">
      <style:text-properties style:font-name-complex="Arial" fo:language="en" fo:country="US"/>
    </style:style>
    <style:style style:name="P49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 fo:language="en" fo:country="US"/>
    </style:style>
    <style:style style:name="P499" style:family="paragraph" style:parent-style-name="Normal">
      <style:paragraph-properties fo:text-align="justify" fo:line-height="115%"/>
    </style:style>
    <style:style style:name="T499_1" style:family="text">
      <style:text-properties fo:font-size="10pt" style:font-size-asian="10pt" style:font-name-complex="Arial" style:font-size-complex="10pt" fo:language="en" fo:country="US"/>
    </style:style>
    <style:style style:name="T499_2" style:family="text">
      <style:text-properties fo:font-size="10pt" style:font-size-asian="10pt" style:font-name-complex="Arial" style:font-size-complex="10pt" fo:language="en" fo:country="US"/>
    </style:style>
    <style:style style:name="T499_3" style:family="text">
      <style:text-properties fo:font-size="10pt" style:font-size-asian="10pt" style:font-name-complex="Arial" style:font-size-complex="10pt" fo:language="en" fo:country="US"/>
    </style:style>
    <style:style style:name="T499_4" style:family="text">
      <style:text-properties fo:font-size="10pt" style:font-size-asian="10pt" style:font-name-complex="Arial" style:font-size-complex="10pt"/>
    </style:style>
    <style:style style:name="T499_5" style:family="text">
      <style:text-properties fo:font-size="10pt" style:font-size-asian="10pt" style:font-name-complex="Arial" style:font-size-complex="10pt"/>
    </style:style>
    <style:style style:name="T499_6" style:family="text">
      <style:text-properties fo:font-size="10pt" style:font-size-asian="10pt" style:font-name-complex="Arial" style:font-size-complex="10pt"/>
    </style:style>
    <style:style style:name="T499_7" style:family="text">
      <style:text-properties fo:font-size="10pt" style:font-size-asian="10pt" style:font-name-complex="Arial" style:font-size-complex="10pt"/>
    </style:style>
    <style:style style:name="T499_8" style:family="text">
      <style:text-properties fo:font-size="10pt" style:font-size-asian="10pt" style:font-name-complex="Arial" style:font-size-complex="10pt"/>
    </style:style>
    <style:style style:name="T499_9" style:family="text">
      <style:text-properties fo:font-size="10pt" style:font-size-asian="10pt" style:font-name-complex="Arial" style:font-size-complex="10pt"/>
    </style:style>
    <style:style style:name="T499_10" style:family="text">
      <style:text-properties fo:font-size="10pt" style:font-size-asian="10pt" style:font-name-complex="Arial" style:font-size-complex="10pt"/>
    </style:style>
    <style:style style:name="T499_11" style:family="text">
      <style:text-properties fo:font-size="10pt" style:font-size-asian="10pt" style:font-name-complex="Arial" style:font-size-complex="10pt"/>
    </style:style>
    <style:style style:name="T499_12" style:family="text">
      <style:text-properties fo:font-size="10pt" style:font-size-asian="10pt" style:font-name-complex="Arial" style:font-size-complex="10pt"/>
    </style:style>
    <style:style style:name="T499_13" style:family="text">
      <style:text-properties fo:font-size="10pt" style:font-size-asian="10pt" style:font-name-complex="Arial" style:font-size-complex="10pt"/>
    </style:style>
    <style:style style:name="P500" style:family="paragraph" style:parent-style-name="Heading_20_2">
      <style:paragraph-properties fo:break-before="page" fo:background-color="#dbe5f1" fo:line-height="115%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00_1" style:family="text">
      <style:text-properties fo:font-style="normal" style:font-style-asian="normal" style:font-name-complex="Arial"/>
    </style:style>
    <style:style style:name="T500_2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T500_3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T500_4" style:family="text">
      <style:text-properties fo:font-style="normal" style:font-style-asian="normal" fo:font-size="10pt" style:font-size-asian="10pt" style:font-name-complex="Arial" style:font-size-complex="10pt" fo:font-weight="normal" style:font-weight-asian="normal"/>
    </style:style>
    <style:style style:name="P501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502" style:family="paragraph" style:parent-style-name="Normal">
      <style:paragraph-properties fo:line-height="115%"/>
    </style:style>
    <style:style style:name="T502_1" style:family="text">
      <style:text-properties fo:font-size="11pt" style:font-size-asian="11pt" style:font-name-complex="Arial" style:font-size-complex="11pt" fo:font-weight="bold" style:font-weight-asian="bold"/>
    </style:style>
    <style:style style:name="P503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/>
    </style:style>
    <style:style style:name="P504" style:family="paragraph" style:parent-style-name="Normal">
      <style:paragraph-properties fo:text-align="justify" fo:line-height="115%"/>
    </style:style>
    <style:style style:name="T504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04_12" style:family="text">
      <style:text-properties fo:font-size="10pt" style:font-size-asian="10pt" style:font-name-complex="Arial" style:font-size-complex="10pt"/>
    </style:style>
    <style:style style:name="T504_13" style:family="text">
      <style:text-properties fo:font-size="10pt" style:font-size-asian="10pt" style:font-name-complex="Arial" style:font-size-complex="10pt"/>
    </style:style>
    <style:style style:name="T504_14" style:family="text">
      <style:text-properties fo:font-size="10pt" style:font-size-asian="10pt" style:font-name-complex="Arial" style:font-size-complex="10pt"/>
    </style:style>
    <style:style style:name="T504_15" style:family="text">
      <style:text-properties fo:font-size="10pt" style:font-size-asian="10pt" style:font-name-complex="Arial" style:font-size-complex="10pt"/>
    </style:style>
    <style:style style:name="T504_16" style:family="text">
      <style:text-properties fo:font-size="10pt" style:font-size-asian="10pt" style:font-name-complex="Arial" style:font-size-complex="10pt"/>
    </style:style>
    <style:style style:name="T504_17" style:family="text">
      <style:text-properties fo:font-size="10pt" style:font-size-asian="10pt" style:font-name-complex="Arial" style:font-size-complex="10pt"/>
    </style:style>
    <style:style style:name="P505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506" style:family="paragraph" style:parent-style-name="Normal">
      <style:paragraph-properties fo:text-align="justify" fo:line-height="115%"/>
    </style:style>
    <style:style style:name="T506_1" style:family="text">
      <style:text-properties fo:font-size="10pt" style:font-name-asian="Aptos" style:font-size-asian="10pt" style:font-name-complex="Arial" style:font-size-complex="10pt"/>
    </style:style>
    <style:style style:name="T506_2" style:family="text">
      <style:text-properties fo:font-size="10pt" style:font-name-asian="Aptos" style:font-size-asian="10pt" style:font-name-complex="Arial" style:font-size-complex="10pt"/>
    </style:style>
    <style:style style:name="T506_3" style:family="text">
      <style:text-properties fo:font-size="10pt" style:font-name-asian="Aptos" style:font-size-asian="10pt" style:font-name-complex="Arial" style:font-size-complex="10pt"/>
    </style:style>
    <style:style style:name="T506_4" style:family="text">
      <style:text-properties fo:font-size="10pt" style:font-name-asian="Aptos" style:font-size-asian="10pt" style:font-name-complex="Arial" style:font-size-complex="10pt"/>
    </style:style>
    <style:style style:name="T506_5" style:family="text">
      <style:text-properties fo:font-size="10pt" style:font-name-asian="Aptos" style:font-size-asian="10pt" style:font-name-complex="Arial" style:font-size-complex="10pt"/>
    </style:style>
    <style:style style:name="T506_6" style:family="text">
      <style:text-properties fo:font-size="10pt" style:font-name-asian="Aptos" style:font-size-asian="10pt" style:font-name-complex="Arial" style:font-size-complex="10pt"/>
    </style:style>
    <style:style style:name="P507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508" style:family="paragraph" style:parent-style-name="Normal">
      <style:paragraph-properties fo:text-align="justify" fo:line-height="115%"/>
    </style:style>
    <style:style style:name="T508_1" style:family="text">
      <style:text-properties fo:font-size="10pt" style:font-name-asian="Aptos" style:font-size-asian="10pt" style:font-name-complex="Arial" style:font-size-complex="10pt"/>
    </style:style>
    <style:style style:name="T508_2" style:family="text">
      <style:text-properties fo:font-size="10pt" style:font-name-asian="Aptos" style:font-size-asian="10pt" style:font-name-complex="Arial" style:font-size-complex="10pt"/>
    </style:style>
    <style:style style:name="T508_3" style:family="text">
      <style:text-properties fo:font-size="10pt" style:font-name-asian="Aptos" style:font-size-asian="10pt" style:font-name-complex="Arial" style:font-size-complex="10pt"/>
    </style:style>
    <style:style style:name="P509" style:family="paragraph" style:parent-style-name="Normal">
      <style:paragraph-properties fo:line-height="115%"/>
      <style:text-properties fo:font-size="10pt" style:font-name-asian="Aptos" style:font-size-asian="10pt" style:font-name-complex="Arial" style:font-size-complex="10pt"/>
    </style:style>
    <style:style style:name="P510" style:family="paragraph" style:parent-style-name="Normal">
      <style:paragraph-properties fo:line-height="115%"/>
    </style:style>
    <style:style style:name="T510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11" style:family="paragraph" style:parent-style-name="Normal">
      <style:paragraph-properties fo:line-height="115%"/>
      <style:text-properties fo:font-size="11pt" style:font-size-asian="11pt" style:font-name-complex="Arial" style:font-size-complex="11pt" fo:language="en" fo:language-asian="en" fo:country="US" fo:country-asian="GB" fo:font-weight="bold" style:font-weight-asian="bold"/>
    </style:style>
    <style:style style:name="P512" style:family="paragraph" style:parent-style-name="Normal">
      <style:paragraph-properties fo:text-align="justify" fo:line-height="115%" fo:margin-bottom="0.282cm"/>
    </style:style>
    <style:style style:name="T512_1" style:family="text">
      <style:text-properties fo:font-size="10pt" style:font-name-asian="Aptos" style:font-size-asian="10pt" style:font-name-complex="Arial" style:font-size-complex="10pt"/>
    </style:style>
    <style:style style:name="T512_2" style:family="text">
      <style:text-properties fo:font-size="10pt" style:font-name-asian="Aptos" style:font-size-asian="10pt" style:font-name-complex="Arial" style:font-size-complex="10pt"/>
    </style:style>
    <style:style style:name="T512_3" style:family="text">
      <style:text-properties fo:font-size="10pt" style:font-name-asian="Aptos" style:font-size-asian="10pt" style:font-name-complex="Arial" style:font-size-complex="10pt"/>
    </style:style>
    <style:style style:name="T512_4" style:family="text">
      <style:text-properties fo:font-size="10pt" style:font-name-asian="Aptos" style:font-size-asian="10pt" style:font-name-complex="Arial" style:font-size-complex="10pt"/>
    </style:style>
    <style:style style:name="T512_5" style:family="text">
      <style:text-properties fo:font-size="10pt" style:font-name-asian="Aptos" style:font-size-asian="10pt" style:font-name-complex="Arial" style:font-size-complex="10pt"/>
    </style:style>
    <style:style style:name="T512_6" style:family="text">
      <style:text-properties fo:font-size="10pt" style:font-name-asian="Aptos" style:font-size-asian="10pt" style:font-name-complex="Arial" style:font-size-complex="10pt"/>
    </style:style>
    <style:style style:name="T512_7" style:family="text">
      <style:text-properties fo:font-size="10pt" style:font-name-asian="Aptos" style:font-size-asian="10pt" style:font-name-complex="Arial" style:font-size-complex="10pt"/>
    </style:style>
    <style:style style:name="T512_8" style:family="text">
      <style:text-properties fo:font-size="10pt" style:font-name-asian="Aptos" style:font-size-asian="10pt" style:font-name-complex="Arial" style:font-size-complex="10pt"/>
    </style:style>
    <style:style style:name="T512_9" style:family="text">
      <style:text-properties fo:font-size="10pt" style:font-name-asian="Aptos" style:font-size-asian="10pt" style:font-name-complex="Arial" style:font-size-complex="10pt"/>
    </style:style>
    <style:style style:name="T512_10" style:family="text">
      <style:text-properties fo:font-size="10pt" style:font-name-asian="Aptos" style:font-size-asian="10pt" style:font-name-complex="Arial" style:font-size-complex="10pt"/>
    </style:style>
    <style:style style:name="T512_11" style:family="text">
      <style:text-properties fo:font-size="10pt" style:font-name-asian="Aptos" style:font-size-asian="10pt" style:font-name-complex="Arial" style:font-size-complex="10pt"/>
    </style:style>
    <style:style style:name="T512_12" style:family="text">
      <style:text-properties fo:font-size="10pt" style:font-name-asian="Aptos" style:font-size-asian="10pt" style:font-name-complex="Arial" style:font-size-complex="10pt"/>
    </style:style>
    <style:style style:name="T512_13" style:family="text">
      <style:text-properties fo:font-size="10pt" style:font-name-asian="Aptos" style:font-size-asian="10pt" style:font-name-complex="Arial" style:font-size-complex="10pt"/>
    </style:style>
    <style:style style:name="T512_14" style:family="text">
      <style:text-properties fo:font-size="10pt" style:font-name-asian="Aptos" style:font-size-asian="10pt" style:font-name-complex="Arial" style:font-size-complex="10pt"/>
    </style:style>
    <style:style style:name="T512_15" style:family="text">
      <style:text-properties fo:font-size="10pt" style:font-name-asian="Aptos" style:font-size-asian="10pt" style:font-name-complex="Arial" style:font-size-complex="10pt"/>
    </style:style>
    <style:style style:name="T512_16" style:family="text">
      <style:text-properties fo:font-size="10pt" style:font-size-asian="10pt" style:font-name-complex="Arial" style:font-size-complex="10pt"/>
    </style:style>
    <style:style style:name="T512_17" style:family="text">
      <style:text-properties fo:font-size="10pt" style:font-size-asian="10pt" style:font-name-complex="Arial" style:font-size-complex="10pt"/>
    </style:style>
    <style:style style:name="T512_18" style:family="text">
      <style:text-properties fo:font-size="10pt" style:font-size-asian="10pt" style:font-name-complex="Arial" style:font-size-complex="10pt"/>
    </style:style>
    <style:style style:name="T512_19" style:family="text">
      <style:text-properties fo:font-size="10pt" style:font-size-asian="10pt" style:font-name-complex="Arial" style:font-size-complex="10pt"/>
    </style:style>
    <style:style style:name="T512_20" style:family="text">
      <style:text-properties fo:font-size="10pt" style:font-size-asian="10pt" style:font-name-complex="Arial" style:font-size-complex="10pt"/>
    </style:style>
    <style:style style:name="T512_21" style:family="text">
      <style:text-properties fo:font-size="10pt" style:font-name-asian="Aptos" style:font-size-asian="10pt" style:font-name-complex="Arial" style:font-size-complex="10pt"/>
    </style:style>
    <style:style style:name="T512_22" style:family="text">
      <style:text-properties fo:font-size="10pt" style:font-name-asian="Aptos" style:font-size-asian="10pt" style:font-name-complex="Arial" style:font-size-complex="10pt"/>
    </style:style>
    <style:style style:name="T512_23" style:family="text">
      <style:text-properties fo:font-size="10pt" style:font-name-asian="Aptos" style:font-size-asian="10pt" style:font-name-complex="Arial" style:font-size-complex="10pt"/>
    </style:style>
    <style:style style:name="T512_24" style:family="text">
      <style:text-properties fo:font-size="10pt" style:font-name-asian="Aptos" style:font-size-asian="10pt" style:font-name-complex="Arial" style:font-size-complex="10pt"/>
    </style:style>
    <style:style style:name="T512_25" style:family="text">
      <style:text-properties fo:font-size="10pt" style:font-name-asian="Aptos" style:font-size-asian="10pt" style:font-name-complex="Arial" style:font-size-complex="10pt"/>
    </style:style>
    <style:style style:name="T512_26" style:family="text">
      <style:text-properties fo:font-size="10pt" style:font-name-asian="Aptos" style:font-size-asian="10pt" style:font-name-complex="Arial" style:font-size-complex="10pt"/>
    </style:style>
    <style:style style:name="T512_27" style:family="text">
      <style:text-properties fo:font-size="10pt" style:font-name-asian="Aptos" style:font-size-asian="10pt" style:font-name-complex="Arial" style:font-size-complex="10pt"/>
    </style:style>
    <style:style style:name="T512_28" style:family="text">
      <style:text-properties fo:font-size="10pt" style:font-name-asian="Aptos" style:font-size-asian="10pt" style:font-name-complex="Arial" style:font-size-complex="10pt"/>
    </style:style>
    <style:style style:name="T512_29" style:family="text">
      <style:text-properties fo:font-size="10pt" style:font-name-asian="Aptos" style:font-size-asian="10pt" style:font-name-complex="Arial" style:font-size-complex="10pt"/>
    </style:style>
    <style:style style:name="T512_30" style:family="text">
      <style:text-properties fo:font-size="10pt" style:font-name-asian="Aptos" style:font-size-asian="10pt" style:font-name-complex="Arial" style:font-size-complex="10pt"/>
    </style:style>
    <style:style style:name="T512_31" style:family="text">
      <style:text-properties fo:font-size="10pt" style:font-name-asian="Aptos" style:font-size-asian="10pt" style:font-name-complex="Arial" style:font-size-complex="10pt"/>
    </style:style>
    <style:style style:name="P513" style:family="paragraph" style:parent-style-name="Normal">
      <style:paragraph-properties fo:line-height="115%" fo:margin-bottom="0.282cm"/>
    </style:style>
    <style:style style:name="T513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513_2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514" style:family="paragraph" style:parent-style-name="Normal">
      <style:paragraph-properties fo:text-align="justify" fo:line-height="115%" fo:margin-bottom="0.282cm"/>
    </style:style>
    <style:style style:name="T514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1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4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4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14_28" style:family="text">
      <style:text-properties fo:font-size="10pt" style:font-name-asian="Arial" style:font-size-asian="10pt" style:font-name-complex="Arial" style:font-size-complex="10pt" fo:language="en" fo:country="US"/>
    </style:style>
    <style:style style:name="P515" style:family="paragraph" style:parent-style-name="Normal">
      <style:paragraph-properties fo:line-height="115%" fo:margin-bottom="0.282cm"/>
    </style:style>
    <style:style style:name="T515_1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T515_2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P516" style:family="paragraph" style:parent-style-name="Normal">
      <style:paragraph-properties fo:text-align="justify" fo:line-height="115%" fo:margin-bottom="0.282cm"/>
    </style:style>
    <style:style style:name="T516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6_15" style:family="text">
      <style:text-properties fo:font-size="10pt" style:font-name-asian="Calibri" style:font-size-asian="10pt" style:font-name-complex="Arial" style:font-size-complex="10pt"/>
    </style:style>
    <style:style style:name="T516_16" style:family="text">
      <style:text-properties fo:font-size="10pt" style:font-name-asian="Calibri" style:font-size-asian="10pt" style:font-name-complex="Arial" style:font-size-complex="10pt"/>
    </style:style>
    <style:style style:name="T516_1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1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2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6_21" style:family="text">
      <style:text-properties fo:font-size="10pt" style:font-name-asian="Aptos" style:font-size-asian="10pt" style:font-name-complex="Arial" style:font-size-complex="10pt" fo:language="en" fo:country="US"/>
    </style:style>
    <style:style style:name="P517" style:family="paragraph" style:parent-style-name="Normal">
      <style:paragraph-properties fo:text-align="justify" fo:line-height="115%" fo:margin-bottom="0.282cm"/>
    </style:style>
    <style:style style:name="T517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1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2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2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2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17_23" style:family="text">
      <style:text-properties fo:font-size="10pt" style:font-name-asian="Aptos" style:font-size-asian="10pt" style:font-name-complex="Arial" style:font-size-complex="10pt" fo:language="en" fo:country="US"/>
    </style:style>
    <style:style style:name="P518" style:family="paragraph" style:parent-style-name="Normal">
      <style:paragraph-properties fo:text-align="justify" fo:line-height="115%"/>
    </style:style>
    <style:style style:name="T518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8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9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0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8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19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0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3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4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5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6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7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8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29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518_30" style:family="text">
      <style:text-properties fo:font-size="10pt" style:font-size-asian="10pt" style:font-name-complex="Arial" style:font-size-complex="10pt"/>
    </style:style>
    <style:style style:name="T518_31" style:family="text">
      <style:text-properties fo:font-size="10pt" style:font-size-asian="10pt" style:font-name-complex="Arial" style:font-size-complex="10pt"/>
    </style:style>
    <style:style style:name="T518_32" style:family="text">
      <style:text-properties fo:font-size="10pt" style:font-size-asian="10pt" style:font-name-complex="Arial" style:font-size-complex="10pt"/>
    </style:style>
    <style:style style:name="T518_33" style:family="text">
      <style:text-properties fo:font-size="10pt" style:font-size-asian="10pt" style:font-name-complex="Arial" style:font-size-complex="10pt"/>
    </style:style>
    <style:style style:name="T518_34" style:family="text">
      <style:text-properties fo:font-size="10pt" style:font-size-asian="10pt" style:font-name-complex="Arial" style:font-size-complex="10pt"/>
    </style:style>
    <style:style style:name="T518_35" style:family="text">
      <style:text-properties fo:font-size="10pt" style:font-size-asian="10pt" style:font-name-complex="Arial" style:font-size-complex="10pt"/>
    </style:style>
    <style:style style:name="T518_36" style:family="text">
      <style:text-properties fo:font-size="10pt" style:font-size-asian="10pt" style:font-name-complex="Arial" style:font-size-complex="10pt"/>
    </style:style>
    <style:style style:name="T518_37" style:family="text">
      <style:text-properties fo:font-size="10pt" style:font-size-asian="10pt" style:font-name-complex="Arial" style:font-size-complex="10pt"/>
    </style:style>
    <style:style style:name="T518_38" style:family="text">
      <style:text-properties fo:font-size="10pt" style:font-size-asian="10pt" style:font-name-complex="Arial" style:font-size-complex="10pt"/>
    </style:style>
    <style:style style:name="T518_39" style:family="text">
      <style:text-properties fo:font-size="10pt" style:font-size-asian="10pt" style:font-name-complex="Arial" style:font-size-complex="10pt"/>
    </style:style>
    <style:style style:name="P519" style:family="paragraph" style:parent-style-name="Normal">
      <style:paragraph-properties fo:line-height="115%"/>
      <style:text-properties fo:color="#000000" fo:font-size="10pt" style:font-name-asian="Aptos" style:font-size-asian="10pt" style:font-name-complex="Arial" style:font-size-complex="10pt" fo:language="en" fo:country="US"/>
    </style:style>
    <style:style style:name="P520" style:family="paragraph" style:parent-style-name="Normal">
      <style:paragraph-properties fo:line-height="115%" fo:margin-bottom="0.282cm"/>
    </style:style>
    <style:style style:name="T520_1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T520_2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P521" style:family="paragraph" style:parent-style-name="Normal">
      <style:paragraph-properties fo:text-align="justify" fo:line-height="115%" fo:margin-bottom="0.282cm"/>
    </style:style>
    <style:style style:name="T521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1_11" style:family="text">
      <style:text-properties fo:font-size="10pt" style:font-size-asian="10pt" style:font-name-complex="Arial" style:font-size-complex="10pt" fo:language="en" fo:country="US"/>
    </style:style>
    <style:style style:name="T521_12" style:family="text">
      <style:text-properties fo:font-size="10pt" style:font-size-asian="10pt" style:font-name-complex="Arial" style:font-size-complex="10pt"/>
    </style:style>
    <style:style style:name="T521_13" style:family="text">
      <style:text-properties fo:font-size="10pt" style:font-size-asian="10pt" style:font-name-complex="Arial" style:font-size-complex="10pt"/>
    </style:style>
    <style:style style:name="T521_14" style:family="text">
      <style:text-properties fo:font-size="10pt" style:font-size-asian="10pt" style:font-name-complex="Arial" style:font-size-complex="10pt"/>
    </style:style>
    <style:style style:name="T521_15" style:family="text">
      <style:text-properties fo:font-size="10pt" style:font-size-asian="10pt" style:font-name-complex="Arial" style:font-size-complex="10pt"/>
    </style:style>
    <style:style style:name="T521_16" style:family="text">
      <style:text-properties fo:font-size="10pt" style:font-size-asian="10pt" style:font-name-complex="Arial" style:font-size-complex="10pt"/>
    </style:style>
    <style:style style:name="T521_17" style:family="text">
      <style:text-properties fo:font-size="10pt" style:font-size-asian="10pt" style:font-name-complex="Arial" style:font-size-complex="10pt"/>
    </style:style>
    <style:style style:name="T521_18" style:family="text">
      <style:text-properties fo:font-size="10pt" style:font-size-asian="10pt" style:font-name-complex="Arial" style:font-size-complex="10pt"/>
    </style:style>
    <style:style style:name="T521_19" style:family="text">
      <style:text-properties fo:font-size="10pt" style:font-size-asian="10pt" style:font-name-complex="Arial" style:font-size-complex="10pt"/>
    </style:style>
    <style:style style:name="T521_20" style:family="text">
      <style:text-properties fo:font-size="10pt" style:font-size-asian="10pt" style:font-name-complex="Arial" style:font-size-complex="10pt"/>
    </style:style>
    <style:style style:name="T521_21" style:family="text">
      <style:text-properties fo:font-size="10pt" style:font-size-asian="10pt" style:font-name-complex="Arial" style:font-size-complex="10pt"/>
    </style:style>
    <style:style style:name="T521_22" style:family="text">
      <style:text-properties fo:font-size="10pt" style:font-size-asian="10pt" style:font-name-complex="Arial" style:font-size-complex="10pt"/>
    </style:style>
    <style:style style:name="T521_23" style:family="text">
      <style:text-properties fo:font-size="10pt" style:font-size-asian="10pt" style:font-name-complex="Arial" style:font-size-complex="10pt"/>
    </style:style>
    <style:style style:name="T521_24" style:family="text">
      <style:text-properties fo:font-size="10pt" style:font-size-asian="10pt" style:font-name-complex="Arial" style:font-size-complex="10pt"/>
    </style:style>
    <style:style style:name="T521_25" style:family="text">
      <style:text-properties fo:font-size="10pt" style:font-size-asian="10pt" style:font-name-complex="Arial" style:font-size-complex="10pt"/>
    </style:style>
    <style:style style:name="T521_26" style:family="text">
      <style:text-properties fo:font-size="10pt" style:font-size-asian="10pt" style:font-name-complex="Arial" style:font-size-complex="10pt"/>
    </style:style>
    <style:style style:name="T521_27" style:family="text">
      <style:text-properties fo:font-size="10pt" style:font-size-asian="10pt" style:font-name-complex="Arial" style:font-size-complex="10pt"/>
    </style:style>
    <style:style style:name="T521_28" style:family="text">
      <style:text-properties fo:font-size="10pt" style:font-size-asian="10pt" style:font-name-complex="Arial" style:font-size-complex="10pt"/>
    </style:style>
    <style:style style:name="T521_29" style:family="text">
      <style:text-properties fo:font-size="10pt" style:font-size-asian="10pt" style:font-name-complex="Arial" style:font-size-complex="10pt"/>
    </style:style>
    <style:style style:name="T521_30" style:family="text">
      <style:text-properties fo:font-size="10pt" style:font-size-asian="10pt" style:font-name-complex="Arial" style:font-size-complex="10pt"/>
    </style:style>
    <style:style style:name="T521_31" style:family="text">
      <style:text-properties fo:font-size="10pt" style:font-size-asian="10pt" style:font-name-complex="Arial" style:font-size-complex="10pt"/>
    </style:style>
    <style:style style:name="T521_32" style:family="text">
      <style:text-properties fo:font-size="10pt" style:font-size-asian="10pt" style:font-name-complex="Arial" style:font-size-complex="10pt"/>
    </style:style>
    <style:style style:name="T521_33" style:family="text">
      <style:text-properties fo:font-size="10pt" style:font-size-asian="10pt" style:font-name-complex="Arial" style:font-size-complex="10pt"/>
    </style:style>
    <style:style style:name="T521_34" style:family="text">
      <style:text-properties fo:font-size="10pt" style:font-name-asian="Arial Narrow" style:font-size-asian="10pt" style:font-name-complex="Arial" style:font-size-complex="10pt"/>
    </style:style>
    <style:style style:name="T521_35" style:family="text">
      <style:text-properties fo:font-size="10pt" style:font-name-asian="Arial Narrow" style:font-size-asian="10pt" style:font-name-complex="Arial" style:font-size-complex="10pt"/>
    </style:style>
    <style:style style:name="T521_36" style:family="text">
      <style:text-properties fo:font-size="10pt" style:font-name-asian="Arial Narrow" style:font-size-asian="10pt" style:font-name-complex="Arial" style:font-size-complex="10pt"/>
    </style:style>
    <style:style style:name="T521_37" style:family="text">
      <style:text-properties fo:font-size="10pt" style:font-name-asian="Arial Narrow" style:font-size-asian="10pt" style:font-name-complex="Arial" style:font-size-complex="10pt"/>
    </style:style>
    <style:style style:name="T521_38" style:family="text">
      <style:text-properties fo:font-size="10pt" style:font-name-asian="Arial Narrow" style:font-size-asian="10pt" style:font-name-complex="Arial" style:font-size-complex="10pt"/>
    </style:style>
    <style:style style:name="T521_39" style:family="text">
      <style:text-properties fo:font-size="10pt" style:font-name-asian="Arial Narrow" style:font-size-asian="10pt" style:font-name-complex="Arial" style:font-size-complex="10pt"/>
    </style:style>
    <style:style style:name="T521_40" style:family="text">
      <style:text-properties fo:font-size="10pt" style:font-name-asian="Arial Narrow" style:font-size-asian="10pt" style:font-name-complex="Arial" style:font-size-complex="10pt"/>
    </style:style>
    <style:style style:name="P522" style:family="paragraph" style:parent-style-name="Normal">
      <style:paragraph-properties fo:line-height="115%" fo:margin-bottom="0.282cm"/>
    </style:style>
    <style:style style:name="T522_1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T522_2" style:family="text">
      <style:text-properties fo:font-size="10pt" style:font-name-asian="Aptos" style:font-size-asian="10pt" style:font-name-complex="Arial" style:font-size-complex="10pt" fo:language="en" fo:country="US" style:text-underline-style="solid" style:text-underline-color="font-color"/>
    </style:style>
    <style:style style:name="P523" style:family="paragraph" style:parent-style-name="Normal">
      <style:paragraph-properties fo:text-align="justify" fo:line-height="115%"/>
    </style:style>
    <style:style style:name="T523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1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3_20" style:family="text">
      <style:text-properties fo:font-size="10pt" style:font-name-asian="Aptos" style:font-size-asian="10pt" style:font-name-complex="Arial" style:font-size-complex="10pt" fo:language="en" fo:country="US"/>
    </style:style>
    <style:style style:name="P524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 fo:language="en" fo:country="US"/>
    </style:style>
    <style:style style:name="P525" style:family="paragraph" style:parent-style-name="Normal">
      <style:paragraph-properties fo:text-align="justify" fo:line-height="115%"/>
    </style:style>
    <style:style style:name="T525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5_11" style:family="text">
      <style:text-properties fo:font-size="10pt" style:font-name-asian="Aptos" style:font-size-asian="10pt" style:font-name-complex="Arial" style:font-size-complex="10pt" fo:language="en" fo:country="US"/>
    </style:style>
    <style:style style:name="P526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 fo:language="en" fo:country="US"/>
    </style:style>
    <style:style style:name="P527" style:family="paragraph" style:parent-style-name="Normal">
      <style:paragraph-properties fo:text-align="justify" fo:line-height="115%"/>
    </style:style>
    <style:style style:name="T527_1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2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3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4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5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6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7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8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9" style:family="text">
      <style:text-properties fo:font-size="10pt" style:font-name-asian="Aptos" style:font-size-asian="10pt" style:font-name-complex="Arial" style:font-size-complex="10pt" fo:language="en" fo:country="US"/>
    </style:style>
    <style:style style:name="T527_10" style:family="text">
      <style:text-properties fo:font-size="10pt" style:font-name-asian="Aptos" style:font-size-asian="10pt" style:font-name-complex="Arial" style:font-size-complex="10pt" fo:language="en" fo:country="US"/>
    </style:style>
    <style:style style:name="P528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 fo:language="en" fo:country="US"/>
    </style:style>
    <style:style style:name="P529" style:family="paragraph" style:parent-style-name="Normal">
      <style:paragraph-properties fo:text-align="justify" fo:line-height="115%"/>
    </style:style>
    <style:style style:name="T529_1" style:family="text">
      <style:text-properties fo:font-size="10pt" style:font-name-asian="Aptos" style:font-size-asian="10pt" style:font-name-complex="Arial" fo:language="en" fo:country="US"/>
    </style:style>
    <style:style style:name="T529_2" style:family="text">
      <style:text-properties fo:font-size="10pt" style:font-name-asian="Aptos" style:font-size-asian="10pt" style:font-name-complex="Arial" fo:language="en" fo:country="US"/>
    </style:style>
    <style:style style:name="T529_3" style:family="text">
      <style:text-properties fo:font-size="10pt" style:font-name-asian="Aptos" style:font-size-asian="10pt" style:font-name-complex="Arial" fo:language="en" fo:country="US"/>
    </style:style>
    <style:style style:name="T529_4" style:family="text">
      <style:text-properties fo:font-size="10pt" style:font-name-asian="Aptos" style:font-size-asian="10pt" style:font-name-complex="Arial" fo:language="en" fo:country="US"/>
    </style:style>
    <style:style style:name="T529_5" style:family="text">
      <style:text-properties fo:font-size="10pt" style:font-name-asian="Aptos" style:font-size-asian="10pt" style:font-name-complex="Arial" fo:language="en" fo:country="US"/>
    </style:style>
    <style:style style:name="T529_6" style:family="text">
      <style:text-properties fo:font-size="10pt" style:font-name-asian="Aptos" style:font-size-asian="10pt" style:font-name-complex="Arial" fo:language="en" fo:country="US"/>
    </style:style>
    <style:style style:name="P530" style:family="paragraph" style:parent-style-name="Normal">
      <style:paragraph-properties fo:line-height="115%"/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531" style:family="paragraph" style:parent-style-name="Normal">
      <style:paragraph-properties fo:line-height="115%"/>
    </style:style>
    <style:style style:name="T531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32" style:family="paragraph" style:parent-style-name="Normal">
      <style:paragraph-properties fo:text-align="justify" fo:line-height="115%" fo:margin-bottom="0.494cm"/>
      <style:text-properties fo:font-size="10pt" style:font-size-asian="10pt" style:font-name-complex="Arial" style:font-size-complex="10pt" style:font-weight-complex="bold"/>
    </style:style>
    <style:style style:name="P533" style:family="paragraph" style:parent-style-name="Normal">
      <style:paragraph-properties fo:text-align="justify" fo:line-height="115%" fo:margin-bottom="0.494cm"/>
    </style:style>
    <style:style style:name="T533_1" style:family="text">
      <style:text-properties fo:font-size="10pt" style:font-size-asian="10pt" style:font-name-complex="Arial" style:font-size-complex="10pt"/>
    </style:style>
    <style:style style:name="T533_2" style:family="text">
      <style:text-properties fo:font-size="10pt" style:font-size-asian="10pt" style:font-name-complex="Arial" style:font-size-complex="10pt"/>
    </style:style>
    <style:style style:name="T533_3" style:family="text">
      <style:text-properties fo:font-size="10pt" style:font-size-asian="10pt" style:font-name-complex="Arial" style:font-size-complex="10pt"/>
    </style:style>
    <style:style style:name="T533_4" style:family="text">
      <style:text-properties fo:font-size="10pt" style:font-size-asian="10pt" style:font-name-complex="Arial" style:font-size-complex="10pt"/>
    </style:style>
    <style:style style:name="T533_5" style:family="text">
      <style:text-properties fo:font-size="10pt" style:font-size-asian="10pt" style:font-name-complex="Arial" style:font-size-complex="10pt"/>
    </style:style>
    <style:style style:name="T533_6" style:family="text">
      <style:text-properties fo:font-size="10pt" style:font-size-asian="10pt" style:font-name-complex="Arial" style:font-size-complex="10pt"/>
    </style:style>
    <style:style style:name="T533_7" style:family="text">
      <style:text-properties fo:font-size="10pt" style:font-size-asian="10pt" style:font-name-complex="Arial" style:font-size-complex="10pt"/>
    </style:style>
    <style:style style:name="T533_8" style:family="text">
      <style:text-properties fo:font-size="10pt" style:font-size-asian="10pt" style:font-name-complex="Arial" style:font-size-complex="10pt"/>
    </style:style>
    <style:style style:name="T533_9" style:family="text">
      <style:text-properties fo:font-size="10pt" style:font-size-asian="10pt" style:font-name-complex="Arial" style:font-size-complex="10pt"/>
    </style:style>
    <style:style style:name="T533_10" style:family="text">
      <style:text-properties fo:font-size="10pt" style:font-size-asian="10pt" style:font-name-complex="Arial" style:font-size-complex="10pt"/>
    </style:style>
    <style:style style:name="T533_11" style:family="text">
      <style:text-properties fo:font-size="10pt" style:font-size-asian="10pt" style:font-name-complex="Arial" style:font-size-complex="10pt"/>
    </style:style>
    <style:style style:name="T533_12" style:family="text">
      <style:text-properties fo:font-size="10pt" style:font-size-asian="10pt" style:font-name-complex="Arial" style:font-size-complex="10pt"/>
    </style:style>
    <style:style style:name="T533_13" style:family="text">
      <style:text-properties fo:font-size="10pt" style:font-size-asian="10pt" style:font-name-complex="Arial" style:font-size-complex="10pt"/>
    </style:style>
    <style:style style:name="T533_14" style:family="text">
      <style:text-properties fo:font-size="10pt" style:font-size-asian="10pt" style:font-name-complex="Arial" style:font-size-complex="10pt"/>
    </style:style>
    <style:style style:name="T533_15" style:family="text">
      <style:text-properties fo:font-size="10pt" style:font-size-asian="10pt" style:font-name-complex="Arial" style:font-size-complex="10pt"/>
    </style:style>
    <style:style style:name="T533_16" style:family="text">
      <style:text-properties fo:font-size="10pt" style:font-size-asian="10pt" style:font-name-complex="Arial" style:font-size-complex="10pt"/>
    </style:style>
    <style:style style:name="T533_17" style:family="text">
      <style:text-properties fo:font-size="10pt" style:font-size-asian="10pt" style:font-name-complex="Arial" style:font-size-complex="10pt"/>
    </style:style>
    <style:style style:name="T533_18" style:family="text">
      <style:text-properties fo:font-size="10pt" style:font-size-asian="10pt" style:font-name-complex="Arial" style:font-size-complex="10pt"/>
    </style:style>
    <style:style style:name="T533_19" style:family="text">
      <style:text-properties fo:font-size="10pt" style:font-size-asian="10pt" style:font-name-complex="Arial" style:font-size-complex="10pt"/>
    </style:style>
    <style:style style:name="T533_20" style:family="text">
      <style:text-properties fo:font-size="10pt" style:font-size-asian="10pt" style:font-name-complex="Arial" style:font-size-complex="10pt"/>
    </style:style>
    <style:style style:name="T533_21" style:family="text">
      <style:text-properties fo:font-size="10pt" style:font-size-asian="10pt" style:font-name-complex="Arial" style:font-size-complex="10pt"/>
    </style:style>
    <style:style style:name="P534" style:family="paragraph" style:parent-style-name="Normal">
      <style:paragraph-properties fo:text-align="justify" fo:line-height="115%" fo:margin-bottom="0.494cm"/>
      <style:text-properties fo:font-size="10pt" style:font-size-asian="10pt" style:font-name-complex="Arial" style:font-size-complex="10pt"/>
    </style:style>
    <style:style style:name="P535" style:family="paragraph" style:parent-style-name="Normal">
      <style:paragraph-properties fo:text-align="justify"/>
    </style:style>
    <style:style style:name="T535_1" style:family="text">
      <style:text-properties fo:font-size="10pt" style:font-size-asian="10pt" style:font-name-complex="Arial" style:font-size-complex="10pt"/>
    </style:style>
    <style:style style:name="T535_2" style:family="text">
      <style:text-properties fo:font-size="10pt" style:font-size-asian="10pt" style:font-name-complex="Arial" style:font-size-complex="10pt"/>
    </style:style>
    <style:style style:name="T535_3" style:family="text">
      <style:text-properties fo:font-size="10pt" style:font-size-asian="10pt" style:font-name-complex="Arial"/>
    </style:style>
    <style:style style:name="T535_4" style:family="text">
      <style:text-properties fo:font-size="10pt" style:font-size-asian="10pt" style:font-name-complex="Arial"/>
    </style:style>
    <style:style style:name="T535_5" style:family="text">
      <style:text-properties fo:font-size="10pt" style:font-size-asian="10pt" style:font-name-complex="Arial"/>
    </style:style>
    <style:style style:name="P536" style:family="paragraph" style:parent-style-name="Normal">
      <style:paragraph-properties fo:line-height="115%" fo:margin-top="0.071cm" fo:margin-bottom="0.071cm"/>
    </style:style>
    <style:style style:name="T536_1" style:family="text">
      <style:text-properties fo:font-size="10pt" style:font-size-asian="10pt" style:font-name-complex="Arial" style:font-size-complex="10pt" style:font-weight-complex="bold"/>
    </style:style>
    <style:style style:name="P537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37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538" style:family="paragraph" style:parent-style-name="Normal">
      <style:paragraph-properties fo:line-height="115%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9" style:family="paragraph" style:parent-style-name="Normal">
      <style:paragraph-properties fo:line-height="115%"/>
    </style:style>
    <style:style style:name="T5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9_2" style:family="text">
      <style:text-properties fo:font-size="11pt" style:font-size-asian="11pt" style:font-name-complex="Arial" style:font-size-complex="11pt"/>
    </style:style>
    <style:style style:name="P54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541" style:family="paragraph" style:parent-style-name="Normal">
      <style:paragraph-properties fo:text-align="justify" fo:line-height="115%"/>
    </style:style>
    <style:style style:name="T541_1" style:family="text">
      <style:text-properties fo:font-size="10pt" style:font-size-asian="10pt" style:font-name-complex="Arial" style:font-size-complex="10pt"/>
    </style:style>
    <style:style style:name="T541_2" style:family="text">
      <style:text-properties fo:font-size="10pt" style:font-size-asian="10pt" style:font-name-complex="Arial" style:font-size-complex="10pt"/>
    </style:style>
    <style:style style:name="T541_3" style:family="text">
      <style:text-properties fo:font-size="10pt" style:font-size-asian="10pt" style:font-name-complex="Arial" style:font-size-complex="10pt"/>
    </style:style>
    <style:style style:name="T541_4" style:family="text">
      <style:text-properties fo:font-size="10pt" style:font-size-asian="10pt" style:font-name-complex="Arial" style:font-size-complex="10pt"/>
    </style:style>
    <style:style style:name="T541_5" style:family="text">
      <style:text-properties fo:font-size="10pt" style:font-size-asian="10pt" style:font-name-complex="Arial" style:font-size-complex="10pt"/>
    </style:style>
    <style:style style:name="T541_6" style:family="text">
      <style:text-properties fo:font-size="10pt" style:font-size-asian="10pt" style:font-name-complex="Arial" style:font-size-complex="10pt"/>
    </style:style>
    <style:style style:name="T541_7" style:family="text">
      <style:text-properties fo:font-size="10pt" style:font-size-asian="10pt" style:font-name-complex="Arial" style:font-size-complex="10pt"/>
    </style:style>
    <style:style style:name="T541_8" style:family="text">
      <style:text-properties fo:font-size="10pt" style:font-size-asian="10pt" style:font-name-complex="Arial" style:font-size-complex="10pt"/>
    </style:style>
    <style:style style:name="T541_9" style:family="text">
      <style:text-properties fo:font-size="10pt" style:font-size-asian="10pt" style:font-name-complex="Arial" style:font-size-complex="10pt"/>
    </style:style>
    <style:style style:name="T541_10" style:family="text">
      <style:text-properties fo:font-size="10pt" style:font-size-asian="10pt" style:font-name-complex="Arial" style:font-size-complex="10pt"/>
    </style:style>
    <style:style style:name="T541_11" style:family="text">
      <style:text-properties fo:font-size="10pt" style:font-size-asian="10pt" style:font-name-complex="Arial" style:font-size-complex="10pt"/>
    </style:style>
    <style:style style:name="T541_12" style:family="text">
      <style:text-properties fo:font-size="10pt" style:font-size-asian="10pt" style:font-name-complex="Arial" style:font-size-complex="10pt"/>
    </style:style>
    <style:style style:name="T541_13" style:family="text">
      <style:text-properties fo:font-size="10pt" style:font-size-asian="10pt" style:font-name-complex="Arial" style:font-size-complex="10pt"/>
    </style:style>
    <style:style style:name="T541_14" style:family="text">
      <style:text-properties fo:font-size="10pt" style:font-size-asian="10pt" style:font-name-complex="Arial" style:font-size-complex="10pt"/>
    </style:style>
    <style:style style:name="T541_15" style:family="text">
      <style:text-properties fo:font-size="10pt" style:font-size-asian="10pt" style:font-name-complex="Arial" style:font-size-complex="10pt"/>
    </style:style>
    <style:style style:name="T541_16" style:family="text">
      <style:text-properties fo:font-size="10pt" style:font-size-asian="10pt" style:font-name-complex="Arial" style:font-size-complex="10pt"/>
    </style:style>
    <style:style style:name="T541_17" style:family="text">
      <style:text-properties fo:font-size="10pt" style:font-size-asian="10pt" style:font-name-complex="Arial" style:font-size-complex="10pt"/>
    </style:style>
    <style:style style:name="T541_18" style:family="text">
      <style:text-properties fo:font-size="10pt" style:font-size-asian="10pt" style:font-name-complex="Arial" style:font-size-complex="10pt"/>
    </style:style>
    <style:style style:name="T541_19" style:family="text">
      <style:text-properties fo:font-size="10pt" style:font-size-asian="10pt" style:font-name-complex="Arial" style:font-size-complex="10pt"/>
    </style:style>
    <style:style style:name="T541_20" style:family="text">
      <style:text-properties fo:font-size="10pt" style:font-size-asian="10pt" style:font-name-complex="Arial" style:font-size-complex="10pt"/>
    </style:style>
    <style:style style:name="T541_21" style:family="text">
      <style:text-properties fo:font-size="10pt" style:font-size-asian="10pt" style:font-name-complex="Arial" style:font-size-complex="10pt"/>
    </style:style>
    <style:style style:name="P542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543" style:family="paragraph" style:parent-style-name="Normal">
      <style:paragraph-properties fo:text-align="justify" fo:line-height="115%"/>
    </style:style>
    <style:style style:name="T543_1" style:family="text">
      <style:text-properties fo:font-size="9pt" style:font-size-asian="9pt" style:font-name-complex="Arial" style:font-size-complex="9pt"/>
    </style:style>
    <style:style style:name="T543_2" style:family="text">
      <style:text-properties fo:font-size="9pt" style:font-size-asian="9pt" style:font-name-complex="Arial" style:font-size-complex="9pt"/>
    </style:style>
    <style:style style:name="T543_3" style:family="text">
      <style:text-properties fo:font-size="9pt" style:font-size-asian="9pt" style:font-name-complex="Arial" style:font-size-complex="9pt"/>
    </style:style>
    <style:style style:name="Table15" style:family="table">
      <style:table-properties table:align="left" style:width="15.893cm" style:rel-width="100%" fo:margin-left="0cm"/>
    </style:style>
    <style:style style:name="Column57" style:family="table-column">
      <style:table-column-properties style:column-width="1.695cm"/>
    </style:style>
    <style:style style:name="Column58" style:family="table-column">
      <style:table-column-properties style:column-width="1.882cm"/>
    </style:style>
    <style:style style:name="Column59" style:family="table-column">
      <style:table-column-properties style:column-width="2.117cm"/>
    </style:style>
    <style:style style:name="Column60" style:family="table-column">
      <style:table-column-properties style:column-width="2.014cm"/>
    </style:style>
    <style:style style:name="Column61" style:family="table-column">
      <style:table-column-properties style:column-width="1.729cm"/>
    </style:style>
    <style:style style:name="Column62" style:family="table-column">
      <style:table-column-properties style:column-width="2.339cm"/>
    </style:style>
    <style:style style:name="Column63" style:family="table-column">
      <style:table-column-properties style:column-width="1.882cm"/>
    </style:style>
    <style:style style:name="Column64" style:family="table-column">
      <style:table-column-properties style:column-width="2.235cm"/>
    </style:style>
    <style:style style:name="Row48" style:family="table-row">
      <style:table-row-properties style:min-row-height="0.609cm"/>
    </style:style>
    <style:style style:name="Cell163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44" style:family="paragraph" style:parent-style-name="Normal">
      <style:paragraph-properties fo:line-height="115%" fo:margin-bottom="0cm"/>
    </style:style>
    <style:style style:name="T544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4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45" style:family="paragraph" style:parent-style-name="Normal">
      <style:paragraph-properties fo:text-align="center" fo:line-height="115%" fo:margin-bottom="0cm"/>
    </style:style>
    <style:style style:name="T545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P546" style:family="paragraph" style:parent-style-name="Normal">
      <style:paragraph-properties fo:text-align="center" fo:line-height="115%" fo:margin-bottom="0cm"/>
    </style:style>
    <style:style style:name="T546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5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47" style:family="paragraph" style:parent-style-name="Normal">
      <style:paragraph-properties fo:text-align="center" fo:line-height="115%" fo:margin-bottom="0cm"/>
    </style:style>
    <style:style style:name="T547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P548" style:family="paragraph" style:parent-style-name="Normal">
      <style:paragraph-properties fo:text-align="center" fo:line-height="115%" fo:margin-bottom="0cm"/>
    </style:style>
    <style:style style:name="T548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6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49" style:family="paragraph" style:parent-style-name="Normal">
      <style:paragraph-properties fo:text-align="center" fo:line-height="115%" fo:margin-bottom="0cm"/>
    </style:style>
    <style:style style:name="T549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7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0" style:family="paragraph" style:parent-style-name="Normal">
      <style:paragraph-properties fo:text-align="center" fo:line-height="115%" fo:margin-bottom="0cm"/>
    </style:style>
    <style:style style:name="T550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8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1" style:family="paragraph" style:parent-style-name="Normal">
      <style:paragraph-properties fo:text-align="center" fo:line-height="115%" fo:margin-bottom="0cm"/>
    </style:style>
    <style:style style:name="T551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69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2" style:family="paragraph" style:parent-style-name="Normal">
      <style:paragraph-properties fo:text-align="center" fo:line-height="115%" fo:margin-bottom="0cm"/>
    </style:style>
    <style:style style:name="T552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0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3" style:family="paragraph" style:parent-style-name="Normal">
      <style:paragraph-properties fo:text-align="center" fo:line-height="115%" fo:margin-bottom="0cm"/>
    </style:style>
    <style:style style:name="T553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Row49" style:family="table-row">
      <style:table-row-properties style:min-row-height="0.275cm"/>
    </style:style>
    <style:style style:name="Cell171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4" style:family="paragraph" style:parent-style-name="Normal">
      <style:paragraph-properties fo:line-height="115%" fo:margin-bottom="0cm"/>
    </style:style>
    <style:style style:name="T554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2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5" style:family="paragraph" style:parent-style-name="Normal">
      <style:paragraph-properties fo:text-align="center" fo:line-height="115%" fo:margin-bottom="0cm"/>
    </style:style>
    <style:style style:name="T555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3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6" style:family="paragraph" style:parent-style-name="Normal">
      <style:paragraph-properties fo:text-align="center" fo:line-height="115%" fo:margin-bottom="0cm"/>
    </style:style>
    <style:style style:name="T556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4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7" style:family="paragraph" style:parent-style-name="Normal">
      <style:paragraph-properties fo:text-align="center" fo:line-height="115%" fo:margin-bottom="0cm"/>
    </style:style>
    <style:style style:name="T557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5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8" style:family="paragraph" style:parent-style-name="Normal">
      <style:paragraph-properties fo:text-align="center" fo:line-height="115%" fo:margin-bottom="0cm"/>
    </style:style>
    <style:style style:name="T558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6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59" style:family="paragraph" style:parent-style-name="Normal">
      <style:paragraph-properties fo:text-align="center" fo:line-height="115%" fo:margin-bottom="0cm"/>
    </style:style>
    <style:style style:name="T559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7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0" style:family="paragraph" style:parent-style-name="Normal">
      <style:paragraph-properties fo:text-align="center" fo:line-height="115%" fo:margin-bottom="0cm"/>
    </style:style>
    <style:style style:name="T560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78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1" style:family="paragraph" style:parent-style-name="Normal">
      <style:paragraph-properties fo:text-align="center" fo:line-height="115%" fo:margin-bottom="0cm"/>
    </style:style>
    <style:style style:name="T561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Row50" style:family="table-row">
      <style:table-row-properties style:min-row-height="0.275cm"/>
    </style:style>
    <style:style style:name="Cell179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2" style:family="paragraph" style:parent-style-name="Normal">
      <style:paragraph-properties fo:line-height="115%" fo:margin-bottom="0cm"/>
    </style:style>
    <style:style style:name="T562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0" style:family="table-cell">
      <style:table-cell-properties fo:background-color="#ff0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3" style:family="paragraph" style:parent-style-name="Normal">
      <style:paragraph-properties fo:text-align="center" fo:line-height="115%" fo:margin-bottom="0cm"/>
    </style:style>
    <style:style style:name="T563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1" style:family="table-cell">
      <style:table-cell-properties fo:background-color="#ff0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4" style:family="paragraph" style:parent-style-name="Normal">
      <style:paragraph-properties fo:text-align="center" fo:line-height="115%" fo:margin-bottom="0cm"/>
    </style:style>
    <style:style style:name="T564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2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5" style:family="paragraph" style:parent-style-name="Normal">
      <style:paragraph-properties fo:text-align="center" fo:line-height="115%" fo:margin-bottom="0cm"/>
    </style:style>
    <style:style style:name="T565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3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6" style:family="paragraph" style:parent-style-name="Normal">
      <style:paragraph-properties fo:text-align="center" fo:line-height="115%" fo:margin-bottom="0cm"/>
    </style:style>
    <style:style style:name="T566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4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7" style:family="paragraph" style:parent-style-name="Normal">
      <style:paragraph-properties fo:text-align="center" fo:line-height="115%" fo:margin-bottom="0cm"/>
    </style:style>
    <style:style style:name="T567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5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8" style:family="paragraph" style:parent-style-name="Normal">
      <style:paragraph-properties fo:text-align="center" fo:line-height="115%" fo:margin-bottom="0cm"/>
    </style:style>
    <style:style style:name="T568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6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69" style:family="paragraph" style:parent-style-name="Normal">
      <style:paragraph-properties fo:text-align="center" fo:line-height="115%" fo:margin-bottom="0cm"/>
    </style:style>
    <style:style style:name="T569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Row51" style:family="table-row">
      <style:table-row-properties style:min-row-height="0.275cm"/>
    </style:style>
    <style:style style:name="Cell187" style:family="table-cell">
      <style:table-cell-properties fo:background-color="#143172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0" style:family="paragraph" style:parent-style-name="Normal">
      <style:paragraph-properties fo:line-height="115%" fo:margin-bottom="0cm"/>
    </style:style>
    <style:style style:name="T570_1" style:family="text">
      <style:text-properties fo:color="#ffffff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8" style:family="table-cell">
      <style:table-cell-properties fo:background-color="#ff0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1" style:family="paragraph" style:parent-style-name="Normal">
      <style:paragraph-properties fo:text-align="center" fo:line-height="115%" fo:margin-bottom="0cm"/>
    </style:style>
    <style:style style:name="T571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89" style:family="table-cell">
      <style:table-cell-properties fo:background-color="#ff0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2" style:family="paragraph" style:parent-style-name="Normal">
      <style:paragraph-properties fo:text-align="center" fo:line-height="115%" fo:margin-bottom="0cm"/>
    </style:style>
    <style:style style:name="T572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90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3" style:family="paragraph" style:parent-style-name="Normal">
      <style:paragraph-properties fo:text-align="center" fo:line-height="115%" fo:margin-bottom="0cm"/>
    </style:style>
    <style:style style:name="T573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91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4" style:family="paragraph" style:parent-style-name="Normal">
      <style:paragraph-properties fo:text-align="center" fo:line-height="115%" fo:margin-bottom="0cm"/>
    </style:style>
    <style:style style:name="T574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92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5" style:family="paragraph" style:parent-style-name="Normal">
      <style:paragraph-properties fo:text-align="center" fo:line-height="115%" fo:margin-bottom="0cm"/>
    </style:style>
    <style:style style:name="T575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93" style:family="table-cell">
      <style:table-cell-properties fo:background-color="#ffc0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6" style:family="paragraph" style:parent-style-name="Normal">
      <style:paragraph-properties fo:text-align="center" fo:line-height="115%" fo:margin-bottom="0cm"/>
    </style:style>
    <style:style style:name="T576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Cell194" style:family="table-cell">
      <style:table-cell-properties fo:background-color="#ffff00" style:vertical-align="middle" fo:padding-top="0.127cm" fo:border-top="#ffffff 0.026cm solid" fo:padding-bottom="0.127cm" fo:border-bottom="#ffffff 0.026cm solid" fo:padding-left="0.254cm" fo:border-left="#ffffff 0.026cm solid" fo:padding-right="0.254cm" fo:border-right="#ffffff 0.026cm solid" fo:wrap-option="wrap"/>
    </style:style>
    <style:style style:name="P577" style:family="paragraph" style:parent-style-name="Normal">
      <style:paragraph-properties fo:text-align="center" fo:line-height="115%" fo:margin-bottom="0cm"/>
    </style:style>
    <style:style style:name="T577_1" style:family="text">
      <style:text-properties fo:color="#000000"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/>
    </style:style>
    <style:style style:name="P578" style:family="paragraph" style:parent-style-name="Normal">
      <style:paragraph-properties fo:text-align="justify" fo:line-height="115%" fo:margin-top="0.423cm"/>
    </style:style>
    <style:style style:name="T578_1" style:family="text">
      <style:text-properties fo:font-size="10pt" style:font-size-asian="10pt" style:font-name-complex="Arial" style:font-size-complex="10pt"/>
    </style:style>
    <style:style style:name="T578_2" style:family="text">
      <style:text-properties fo:font-size="10pt" style:font-size-asian="10pt" style:font-name-complex="Arial" style:font-size-complex="10pt"/>
    </style:style>
    <style:style style:name="T578_3" style:family="text">
      <style:text-properties fo:font-size="10pt" style:font-size-asian="10pt" style:font-name-complex="Arial" style:font-size-complex="10pt"/>
    </style:style>
    <style:style style:name="T578_4" style:family="text">
      <style:text-properties fo:font-size="10pt" style:font-size-asian="10pt" style:font-name-complex="Arial" style:font-size-complex="10pt"/>
    </style:style>
    <style:style style:name="T578_5" style:family="text">
      <style:text-properties fo:font-size="10pt" style:font-size-asian="10pt" style:font-name-complex="Arial" style:font-size-complex="10pt"/>
    </style:style>
    <style:style style:name="T578_6" style:family="text">
      <style:text-properties fo:font-size="10pt" style:font-size-asian="10pt" style:font-name-complex="Arial" style:font-size-complex="10pt"/>
    </style:style>
    <style:style style:name="T578_7" style:family="text">
      <style:text-properties fo:font-size="10pt" style:font-size-asian="10pt" style:font-name-complex="Arial" style:font-size-complex="10pt"/>
    </style:style>
    <style:style style:name="T578_8" style:family="text">
      <style:text-properties fo:font-size="10pt" style:font-size-asian="10pt" style:font-name-complex="Arial" style:font-size-complex="10pt"/>
    </style:style>
    <style:style style:name="T578_9" style:family="text">
      <style:text-properties fo:font-size="10pt" style:font-size-asian="10pt" style:font-name-complex="Arial" style:font-size-complex="10pt"/>
    </style:style>
    <style:style style:name="T578_10" style:family="text">
      <style:text-properties fo:font-size="10pt" style:font-size-asian="10pt" style:font-name-complex="Arial" style:font-size-complex="10pt"/>
    </style:style>
    <style:style style:name="T578_11" style:family="text">
      <style:text-properties fo:font-size="10pt" style:font-size-asian="10pt" style:font-name-complex="Arial" style:font-size-complex="10pt"/>
    </style:style>
    <style:style style:name="T578_12" style:family="text">
      <style:text-properties fo:font-size="10pt" style:font-size-asian="10pt" style:font-name-complex="Arial" style:font-size-complex="10pt"/>
    </style:style>
    <style:style style:name="T578_13" style:family="text">
      <style:text-properties fo:font-size="10pt" style:font-size-asian="10pt" style:font-name-complex="Arial" style:font-size-complex="10pt"/>
    </style:style>
    <style:style style:name="T578_14" style:family="text">
      <style:text-properties fo:font-size="10pt" style:font-size-asian="10pt" style:font-name-complex="Arial" style:font-size-complex="10pt"/>
    </style:style>
    <style:style style:name="T578_15" style:family="text">
      <style:text-properties fo:font-size="10pt" style:font-size-asian="10pt" style:font-name-complex="Arial" style:font-size-complex="10pt"/>
    </style:style>
    <style:style style:name="T578_16" style:family="text">
      <style:text-properties fo:font-size="10pt" style:font-size-asian="10pt" style:font-name-complex="Arial" style:font-size-complex="10pt"/>
    </style:style>
    <style:style style:name="T578_17" style:family="text">
      <style:text-properties fo:font-size="10pt" style:font-size-asian="10pt" style:font-name-complex="Arial" style:font-size-complex="10pt"/>
    </style:style>
    <style:style style:name="T578_18" style:family="text">
      <style:text-properties fo:font-size="10pt" style:font-size-asian="10pt" style:font-name-complex="Arial" style:font-size-complex="10pt"/>
    </style:style>
    <style:style style:name="T578_19" style:family="text">
      <style:text-properties fo:font-size="10pt" style:font-size-asian="10pt" style:font-name-complex="Arial" style:font-size-complex="10pt"/>
    </style:style>
    <style:style style:name="P579" style:family="paragraph" style:parent-style-name="Normal">
      <style:paragraph-properties fo:line-height="115%" fo:margin-top="0.071cm"/>
      <style:text-properties fo:font-size="10pt" style:font-size-asian="10pt" style:font-name-complex="Arial" style:font-size-complex="10pt"/>
    </style:style>
    <style:style style:name="P580" style:family="paragraph" style:parent-style-name="Normal">
      <style:paragraph-properties fo:line-height="115%" fo:margin-top="0.071cm"/>
    </style:style>
    <style:style style:name="T580_1" style:family="text">
      <style:text-properties fo:font-size="10pt" style:font-size-asian="10pt" style:font-name-complex="Arial" style:font-size-complex="10pt"/>
    </style:style>
    <style:style style:name="T580_2" style:family="text">
      <style:text-properties fo:font-size="10pt" style:font-size-asian="10pt" style:font-name-complex="Arial" style:font-size-complex="10pt"/>
    </style:style>
    <style:style style:name="T580_3" style:family="text">
      <style:text-properties fo:font-size="10pt" style:font-size-asian="10pt" style:font-name-complex="Arial" style:font-size-complex="10pt"/>
    </style:style>
    <style:style style:name="T580_4" style:family="text">
      <style:text-properties fo:font-size="10pt" style:font-size-asian="10pt" style:font-name-complex="Arial" style:font-size-complex="10pt"/>
    </style:style>
    <style:style style:name="T580_5" style:family="text">
      <style:text-properties fo:font-size="10pt" style:font-size-asian="10pt" style:font-name-complex="Arial" style:font-size-complex="10pt"/>
    </style:style>
    <style:style style:name="P581" style:family="paragraph" style:parent-style-name="List_20_Paragraph">
      <style:paragraph-properties fo:line-height="115%" fo:margin-top="0.071cm"/>
      <style:text-properties fo:font-size="10pt" style:font-size-asian="10pt" style:font-name-complex="Arial"/>
    </style:style>
    <style:style style:name="T581_1" style:family="text">
      <style:text-properties fo:font-size="10pt" style:font-size-asian="10pt" style:font-name-complex="Arial" fo:font-weight="bold" style:font-weight-asian="bold"/>
    </style:style>
    <style:style style:name="T581_2" style:family="text">
      <style:text-properties fo:font-size="10pt" style:font-size-asian="10pt" style:font-name-complex="Arial" fo:font-weight="bold" style:font-weight-asian="bold"/>
    </style:style>
    <style:style style:name="T581_3" style:family="text">
      <style:text-properties fo:font-size="10pt" style:font-size-asian="10pt" style:font-name-complex="Arial" fo:font-weight="bold" style:font-weight-asian="bold"/>
    </style:style>
    <style:style style:name="T581_4" style:family="text">
      <style:text-properties fo:font-size="10pt" style:font-size-asian="10pt" style:font-name-complex="Arial" fo:font-weight="bold" style:font-weight-asian="bold"/>
    </style:style>
    <style:style style:name="T581_5" style:family="text">
      <style:text-properties fo:font-size="10pt" style:font-size-asian="10pt" style:font-name-complex="Arial" fo:font-weight="bold" style:font-weight-asian="bold"/>
    </style:style>
    <style:style style:name="T581_6" style:family="text">
      <style:text-properties fo:font-size="10pt" style:font-size-asian="10pt" style:font-name-complex="Arial" fo:font-weight="bold" style:font-weight-asian="bold"/>
    </style:style>
    <style:style style:name="T581_7" style:family="text">
      <style:text-properties fo:font-size="10pt" style:font-size-asian="10pt" style:font-name-complex="Arial" fo:font-weight="bold" style:font-weight-asian="bold"/>
    </style:style>
    <style:style style:name="T581_8" style:family="text">
      <style:text-properties fo:font-size="10pt" style:font-size-asian="10pt" style:font-name-complex="Arial" fo:font-weight="bold" style:font-weight-asian="bold"/>
    </style:style>
    <style:style style:name="T581_9" style:family="text">
      <style:text-properties fo:font-size="10pt" style:font-size-asian="10pt" style:font-name-complex="Arial"/>
    </style:style>
    <style:style style:name="T581_10" style:family="text">
      <style:text-properties fo:font-size="10pt" style:font-size-asian="10pt" style:font-name-complex="Arial"/>
    </style:style>
    <style:style style:name="T581_11" style:family="text">
      <style:text-properties fo:font-size="10pt" style:font-size-asian="10pt" style:font-name-complex="Arial"/>
    </style:style>
    <style:style style:name="P582" style:family="paragraph" style:parent-style-name="List_20_Paragraph">
      <style:paragraph-properties fo:line-height="115%" fo:margin-top="0.071cm"/>
      <style:text-properties fo:font-size="10pt" style:font-size-asian="10pt" style:font-name-complex="Arial"/>
    </style:style>
    <style:style style:name="T582_1" style:family="text">
      <style:text-properties fo:font-size="10pt" style:font-size-asian="10pt" style:font-name-complex="Arial" fo:font-weight="bold" style:font-weight-asian="bold" style:font-weight-complex="bold"/>
    </style:style>
    <style:style style:name="T582_2" style:family="text">
      <style:text-properties fo:font-size="10pt" style:font-size-asian="10pt" style:font-name-complex="Arial"/>
    </style:style>
    <style:style style:name="T582_3" style:family="text">
      <style:text-properties fo:font-size="10pt" style:font-size-asian="10pt" style:font-name-complex="Arial"/>
    </style:style>
    <style:style style:name="T582_4" style:family="text">
      <style:text-properties fo:font-size="10pt" style:font-size-asian="10pt" style:font-name-complex="Arial"/>
    </style:style>
    <style:style style:name="T582_5" style:family="text">
      <style:text-properties fo:font-size="10pt" style:font-size-asian="10pt" style:font-name-complex="Arial"/>
    </style:style>
    <style:style style:name="T582_6" style:family="text">
      <style:text-properties fo:font-size="10pt" style:font-size-asian="10pt" style:font-name-complex="Arial"/>
    </style:style>
    <style:style style:name="T582_7" style:family="text">
      <style:text-properties fo:font-size="10pt" style:font-size-asian="10pt" style:font-name-complex="Arial"/>
    </style:style>
    <style:style style:name="T582_8" style:family="text">
      <style:text-properties fo:font-size="10pt" style:font-size-asian="10pt" style:font-name-complex="Arial"/>
    </style:style>
    <style:style style:name="P583" style:family="paragraph" style:parent-style-name="List_20_Paragraph">
      <style:paragraph-properties fo:line-height="115%" fo:margin-top="0.071cm"/>
      <style:text-properties fo:font-size="10pt" style:font-size-asian="10pt" style:font-name-complex="Arial"/>
    </style:style>
    <style:style style:name="T583_1" style:family="text">
      <style:text-properties fo:font-size="10pt" style:font-size-asian="10pt" style:font-name-complex="Arial" fo:font-weight="bold" style:font-weight-asian="bold"/>
    </style:style>
    <style:style style:name="T583_2" style:family="text">
      <style:text-properties fo:font-size="10pt" style:font-size-asian="10pt" style:font-name-complex="Arial" fo:font-weight="bold" style:font-weight-asian="bold"/>
    </style:style>
    <style:style style:name="T583_3" style:family="text">
      <style:text-properties fo:font-size="10pt" style:font-size-asian="10pt" style:font-name-complex="Arial" fo:font-weight="bold" style:font-weight-asian="bold"/>
    </style:style>
    <style:style style:name="T583_4" style:family="text">
      <style:text-properties fo:font-size="10pt" style:font-size-asian="10pt" style:font-name-complex="Arial" fo:font-weight="bold" style:font-weight-asian="bold"/>
    </style:style>
    <style:style style:name="T583_5" style:family="text">
      <style:text-properties fo:font-size="10pt" style:font-size-asian="10pt" style:font-name-complex="Arial" fo:font-weight="bold" style:font-weight-asian="bold"/>
    </style:style>
    <style:style style:name="T583_6" style:family="text">
      <style:text-properties fo:font-size="10pt" style:font-size-asian="10pt" style:font-name-complex="Arial" fo:font-weight="bold" style:font-weight-asian="bold"/>
    </style:style>
    <style:style style:name="T583_7" style:family="text">
      <style:text-properties fo:font-size="10pt" style:font-size-asian="10pt" style:font-name-complex="Arial" fo:font-weight="bold" style:font-weight-asian="bold"/>
    </style:style>
    <style:style style:name="T583_8" style:family="text">
      <style:text-properties fo:font-size="10pt" style:font-size-asian="10pt" style:font-name-complex="Arial"/>
    </style:style>
    <style:style style:name="T583_9" style:family="text">
      <style:text-properties fo:font-size="10pt" style:font-size-asian="10pt" style:font-name-complex="Arial"/>
    </style:style>
    <style:style style:name="T583_10" style:family="text">
      <style:text-properties fo:font-size="10pt" style:font-size-asian="10pt" style:font-name-complex="Arial"/>
    </style:style>
    <style:style style:name="T583_11" style:family="text">
      <style:text-properties fo:font-size="10pt" style:font-size-asian="10pt" style:font-name-complex="Arial"/>
    </style:style>
    <style:style style:name="T583_12" style:family="text">
      <style:text-properties fo:font-size="10pt" style:font-size-asian="10pt" style:font-name-complex="Arial"/>
    </style:style>
    <style:style style:name="T583_13" style:family="text">
      <style:text-properties fo:font-size="10pt" style:font-size-asian="10pt" style:font-name-complex="Arial"/>
    </style:style>
    <style:style style:name="T583_14" style:family="text">
      <style:text-properties fo:font-size="10pt" style:font-size-asian="10pt" style:font-name-complex="Arial"/>
    </style:style>
    <style:style style:name="T583_15" style:family="text">
      <style:text-properties fo:font-size="10pt" style:font-size-asian="10pt" style:font-name-complex="Arial"/>
    </style:style>
    <style:style style:name="T583_16" style:family="text">
      <style:text-properties fo:font-size="10pt" style:font-size-asian="10pt" style:font-name-complex="Arial"/>
    </style:style>
    <style:style style:name="T583_17" style:family="text">
      <style:text-properties fo:font-size="10pt" style:font-size-asian="10pt" style:font-name-complex="Arial"/>
    </style:style>
    <style:style style:name="T583_18" style:family="text">
      <style:text-properties fo:font-size="10pt" style:font-size-asian="10pt" style:font-name-complex="Arial"/>
    </style:style>
    <style:style style:name="P584" style:family="paragraph" style:parent-style-name="Normal">
      <style:paragraph-properties fo:line-height="115%" fo:margin-top="0.071cm" fo:margin-bottom="0.071cm"/>
      <style:text-properties fo:font-size="10pt" style:font-size-asian="10pt" style:font-name-complex="Arial" style:font-size-complex="10pt"/>
    </style:style>
    <style:style style:name="Table16" style:family="table">
      <style:table-properties table:align="center" style:width="15.903cm" style:rel-width="100%" fo:margin-left="0.009cm"/>
    </style:style>
    <style:style style:name="Column65" style:family="table-column">
      <style:table-column-properties style:column-width="10.837cm"/>
    </style:style>
    <style:style style:name="Column66" style:family="table-column">
      <style:table-column-properties style:column-width="2.965cm"/>
    </style:style>
    <style:style style:name="Column67" style:family="table-column">
      <style:table-column-properties style:column-width="2.101cm"/>
    </style:style>
    <style:style style:name="Row52" style:family="table-row">
      <style:table-row-properties style:min-row-height="0.529cm"/>
    </style:style>
    <style:style style:name="Cell195" style:family="table-cell">
      <style:table-cell-properties style:vertical-align="top" fo:border-top="#000000 0.018cm solid" fo:border-bottom="#000000 0.018cm solid" fo:border-left="#000000 0.018cm solid" fo:border-right="#000000 0.018cm solid" fo:wrap-option="no-wrap"/>
    </style:style>
    <style:style style:name="P585" style:family="paragraph" style:parent-style-name="Normal">
      <style:paragraph-properties fo:line-height="115%" fo:margin-top="0.071cm" fo:margin-bottom="0.071cm"/>
    </style:style>
    <style:style style:name="T58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96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86" style:family="paragraph" style:parent-style-name="Normal">
      <style:paragraph-properties fo:line-height="115%" fo:margin-top="0.071cm" fo:margin-bottom="0.071cm"/>
    </style:style>
    <style:style style:name="T58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97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87" style:family="paragraph" style:parent-style-name="Normal">
      <style:paragraph-properties fo:line-height="115%" fo:margin-top="0.071cm" fo:margin-bottom="0.071cm"/>
    </style:style>
    <style:style style:name="T58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53" style:family="table-row">
      <style:table-row-properties style:min-row-height="0.529cm"/>
    </style:style>
    <style:style style:name="Cell19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88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58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199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89" style:family="paragraph" style:parent-style-name="Normal">
      <style:paragraph-properties fo:line-height="115%" fo:margin-top="0.071cm" fo:margin-bottom="0.071cm"/>
    </style:style>
    <style:style style:name="T58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0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0" style:family="paragraph" style:parent-style-name="Normal">
      <style:paragraph-properties fo:line-height="115%" fo:margin-top="0.071cm" fo:margin-bottom="0.071cm"/>
    </style:style>
    <style:style style:name="T59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4" style:family="table-row">
      <style:table-row-properties style:min-row-height="0.529cm"/>
    </style:style>
    <style:style style:name="Cell20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91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T59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02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2" style:family="paragraph" style:parent-style-name="Normal">
      <style:paragraph-properties fo:line-height="115%" fo:margin-top="0.071cm" fo:margin-bottom="0.071cm"/>
    </style:style>
    <style:style style:name="T59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3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3" style:family="paragraph" style:parent-style-name="Normal">
      <style:paragraph-properties fo:line-height="115%" fo:margin-top="0.071cm" fo:margin-bottom="0.071cm"/>
    </style:style>
    <style:style style:name="T59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55" style:family="table-row">
      <style:table-row-properties style:min-row-height="0.529cm"/>
    </style:style>
    <style:style style:name="Cell20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94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59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5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5" style:family="paragraph" style:parent-style-name="Normal">
      <style:paragraph-properties fo:line-height="115%" fo:margin-top="0.071cm" fo:margin-bottom="0.071cm"/>
    </style:style>
    <style:style style:name="T59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6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6" style:family="paragraph" style:parent-style-name="Normal">
      <style:paragraph-properties fo:line-height="115%" fo:margin-top="0.071cm" fo:margin-bottom="0.071cm"/>
    </style:style>
    <style:style style:name="T59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6" style:family="table-row">
      <style:table-row-properties style:min-row-height="0.529cm"/>
    </style:style>
    <style:style style:name="Cell2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597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59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8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8" style:family="paragraph" style:parent-style-name="Normal">
      <style:paragraph-properties fo:line-height="115%" fo:margin-top="0.071cm" fo:margin-bottom="0.071cm"/>
    </style:style>
    <style:style style:name="T59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09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599" style:family="paragraph" style:parent-style-name="Normal">
      <style:paragraph-properties fo:line-height="115%" fo:margin-top="0.071cm" fo:margin-bottom="0.071cm"/>
    </style:style>
    <style:style style:name="T59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7" style:family="table-row">
      <style:table-row-properties style:min-row-height="0.529cm"/>
    </style:style>
    <style:style style:name="Cell21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00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60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1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601" style:family="paragraph" style:parent-style-name="Normal">
      <style:paragraph-properties fo:line-height="115%" fo:margin-top="0.071cm" fo:margin-bottom="0.071cm"/>
    </style:style>
    <style:style style:name="T60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2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602" style:family="paragraph" style:parent-style-name="Normal">
      <style:paragraph-properties fo:line-height="115%" fo:margin-top="0.071cm" fo:margin-bottom="0.071cm"/>
    </style:style>
    <style:style style:name="T60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Row58" style:family="table-row">
      <style:table-row-properties style:min-row-height="0.529cm"/>
    </style:style>
    <style:style style:name="Cell21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03" style:family="paragraph" style:parent-style-name="Normal">
      <style:paragraph-properties fo:text-indent="-0.635cm" fo:line-height="115%" fo:margin-top="0.071cm" fo:margin-bottom="0.071cm" fo:margin-left="0.635cm"/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T60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4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604" style:family="paragraph" style:parent-style-name="Normal">
      <style:paragraph-properties fo:line-height="115%" fo:margin-top="0.071cm" fo:margin-bottom="0.071cm"/>
    </style:style>
    <style:style style:name="T60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Cell215" style:family="table-cell">
      <style:table-cell-properties style:vertical-align="middle" fo:border-top="#000000 0.018cm solid" fo:border-bottom="#000000 0.018cm solid" fo:border-left="#000000 0.018cm solid" fo:border-right="#000000 0.018cm solid" fo:wrap-option="no-wrap"/>
    </style:style>
    <style:style style:name="P605" style:family="paragraph" style:parent-style-name="Normal">
      <style:paragraph-properties fo:line-height="115%" fo:margin-top="0.071cm" fo:margin-bottom="0.071cm"/>
    </style:style>
    <style:style style:name="T60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US" fo:country-complex="SA"/>
    </style:style>
    <style:style style:name="P606" style:family="paragraph" style:parent-style-name="Normal">
      <style:paragraph-properties fo:line-height="115%" fo:margin-top="0.071cm" fo:margin-bottom="0.071cm"/>
      <style:text-properties fo:font-size="10pt" style:font-size-asian="10pt" style:font-name-complex="Arial" style:font-size-complex="10pt"/>
    </style:style>
    <style:style style:name="P607" style:family="paragraph" style:parent-style-name="Normal">
      <style:paragraph-properties fo:text-align="justify" fo:line-height="115%"/>
    </style:style>
    <style:style style:name="T607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607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608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09" style:family="paragraph" style:parent-style-name="Normal">
      <style:paragraph-properties fo:text-align="justify" fo:line-height="115%"/>
    </style:style>
    <style:style style:name="T609_1" style:family="text">
      <style:text-properties fo:color="#000000" fo:font-size="10pt" style:font-name-asian="游明朝" style:font-size-asian="10pt" style:font-name-complex="Arial" style:font-size-complex="10pt"/>
    </style:style>
    <style:style style:name="T609_2" style:family="text">
      <style:text-properties fo:color="#000000" fo:font-size="10pt" style:font-name-asian="游明朝" style:font-size-asian="10pt" style:font-name-complex="Arial" style:font-size-complex="10pt"/>
    </style:style>
    <style:style style:name="T609_3" style:family="text">
      <style:text-properties fo:color="#000000" fo:font-size="10pt" style:font-name-asian="游明朝" style:font-size-asian="10pt" style:font-name-complex="Arial" style:font-size-complex="10pt"/>
    </style:style>
    <style:style style:name="T609_4" style:family="text">
      <style:text-properties fo:color="#000000" fo:font-size="10pt" style:font-name-asian="游明朝" style:font-size-asian="10pt" style:font-name-complex="Arial" style:font-size-complex="10pt"/>
    </style:style>
    <style:style style:name="T609_5" style:family="text">
      <style:text-properties fo:color="#000000" fo:font-size="10pt" style:font-name-asian="游明朝" style:font-size-asian="10pt" style:font-name-complex="Arial" style:font-size-complex="10pt"/>
    </style:style>
    <style:style style:name="T609_6" style:family="text">
      <style:text-properties fo:color="#000000" fo:font-size="10pt" style:font-name-asian="游明朝" style:font-size-asian="10pt" style:font-name-complex="Arial" style:font-size-complex="10pt"/>
    </style:style>
    <style:style style:name="T609_7" style:family="text">
      <style:text-properties fo:color="#000000" fo:font-size="10pt" style:font-name-asian="游明朝" style:font-size-asian="10pt" style:font-name-complex="Arial" style:font-size-complex="10pt"/>
    </style:style>
    <style:style style:name="T609_8" style:family="text">
      <style:text-properties fo:color="#000000" fo:font-size="10pt" style:font-name-asian="游明朝" style:font-size-asian="10pt" style:font-name-complex="Arial" style:font-size-complex="10pt"/>
    </style:style>
    <style:style style:name="T609_9" style:family="text">
      <style:text-properties fo:color="#000000" fo:font-size="10pt" style:font-name-asian="游明朝" style:font-size-asian="10pt" style:font-name-complex="Arial" style:font-size-complex="10pt"/>
    </style:style>
    <style:style style:name="P610" style:family="paragraph" style:parent-style-name="Normal">
      <style:paragraph-properties fo:text-align="justify" fo:line-height="115%"/>
      <style:text-properties fo:color="#000000" fo:font-size="10pt" style:font-name-asian="游明朝" style:font-size-asian="10pt" style:font-name-complex="Arial" style:font-size-complex="10pt"/>
    </style:style>
    <style:style style:name="P611" style:family="paragraph" style:parent-style-name="Normal">
      <style:paragraph-properties fo:text-align="justify" fo:line-height="115%"/>
    </style:style>
    <style:style style:name="T611_1" style:family="text">
      <style:text-properties fo:color="#000000" fo:font-size="10pt" style:font-name-asian="游明朝" style:font-size-asian="10pt" style:font-name-complex="Arial" style:font-size-complex="10pt"/>
    </style:style>
    <style:style style:name="T611_2" style:family="text">
      <style:text-properties fo:color="#000000" fo:font-size="10pt" style:font-name-asian="游明朝" style:font-size-asian="10pt" style:font-name-complex="Arial" style:font-size-complex="10pt"/>
    </style:style>
    <style:style style:name="T611_3" style:family="text">
      <style:text-properties fo:color="#000000" fo:font-size="10pt" style:font-name-asian="游明朝" style:font-size-asian="10pt" style:font-name-complex="Arial" style:font-size-complex="10pt"/>
    </style:style>
    <style:style style:name="T611_4" style:family="text">
      <style:text-properties fo:color="#000000" fo:font-size="10pt" style:font-name-asian="游明朝" style:font-size-asian="10pt" style:font-name-complex="Arial" style:font-size-complex="10pt"/>
    </style:style>
    <style:style style:name="T611_5" style:family="text">
      <style:text-properties fo:color="#000000" fo:font-size="10pt" style:font-name-asian="游明朝" style:font-size-asian="10pt" style:font-name-complex="Arial" style:font-size-complex="10pt"/>
    </style:style>
    <style:style style:name="T611_6" style:family="text">
      <style:text-properties fo:color="#000000" fo:font-size="10pt" style:font-name-asian="游明朝" style:font-size-asian="10pt" style:font-name-complex="Arial" style:font-size-complex="10pt"/>
    </style:style>
    <style:style style:name="T611_7" style:family="text">
      <style:text-properties fo:color="#000000" fo:font-size="10pt" style:font-name-asian="游明朝" style:font-size-asian="10pt" style:font-name-complex="Arial" style:font-size-complex="10pt"/>
    </style:style>
    <style:style style:name="T611_8" style:family="text">
      <style:text-properties fo:color="#000000" fo:font-size="10pt" style:font-name-asian="游明朝" style:font-size-asian="10pt" style:font-name-complex="Arial" style:font-size-complex="10pt"/>
    </style:style>
    <style:style style:name="T611_9" style:family="text">
      <style:text-properties fo:color="#000000" fo:font-size="10pt" style:font-name-asian="游明朝" style:font-size-asian="10pt" style:font-name-complex="Arial" style:font-size-complex="10pt"/>
    </style:style>
    <style:style style:name="T611_10" style:family="text">
      <style:text-properties fo:color="#000000" fo:font-size="10pt" style:font-name-asian="游明朝" style:font-size-asian="10pt" style:font-name-complex="Arial" style:font-size-complex="10pt"/>
    </style:style>
    <style:style style:name="T611_11" style:family="text">
      <style:text-properties fo:color="#000000" fo:font-size="10pt" style:font-name-asian="游明朝" style:font-size-asian="10pt" style:font-name-complex="Arial" style:font-size-complex="10pt"/>
    </style:style>
    <style:style style:name="T611_12" style:family="text">
      <style:text-properties fo:color="#000000" fo:font-size="10pt" style:font-name-asian="游明朝" style:font-size-asian="10pt" style:font-name-complex="Arial" style:font-size-complex="10pt"/>
    </style:style>
    <style:style style:name="T611_13" style:family="text">
      <style:text-properties fo:color="#000000" fo:font-size="10pt" style:font-name-asian="游明朝" style:font-size-asian="10pt" style:font-name-complex="Arial" style:font-size-complex="10pt"/>
    </style:style>
    <style:style style:name="T611_14" style:family="text">
      <style:text-properties fo:color="#000000" fo:font-size="10pt" style:font-name-asian="游明朝" style:font-size-asian="10pt" style:font-name-complex="Arial" style:font-size-complex="10pt"/>
    </style:style>
    <style:style style:name="T611_15" style:family="text">
      <style:text-properties fo:color="#000000" fo:font-size="10pt" style:font-name-asian="游明朝" style:font-size-asian="10pt" style:font-name-complex="Arial" style:font-size-complex="10pt"/>
    </style:style>
    <style:style style:name="T611_16" style:family="text">
      <style:text-properties fo:color="#000000" fo:font-size="10pt" style:font-name-asian="游明朝" style:font-size-asian="10pt" style:font-name-complex="Arial" style:font-size-complex="10pt"/>
    </style:style>
    <style:style style:name="T611_17" style:family="text">
      <style:text-properties fo:color="#000000" fo:font-size="10pt" style:font-name-asian="游明朝" style:font-size-asian="10pt" style:font-name-complex="Arial" style:font-size-complex="10pt"/>
    </style:style>
    <style:style style:name="T611_18" style:family="text">
      <style:text-properties fo:color="#000000" fo:font-size="10pt" style:font-name-asian="游明朝" style:font-size-asian="10pt" style:font-name-complex="Arial" style:font-size-complex="10pt"/>
    </style:style>
    <style:style style:name="T611_19" style:family="text">
      <style:text-properties fo:color="#000000" fo:font-size="10pt" style:font-name-asian="游明朝" style:font-size-asian="10pt" style:font-name-complex="Arial" style:font-size-complex="10pt"/>
    </style:style>
    <style:style style:name="P612" style:family="paragraph" style:parent-style-name="Normal">
      <style:paragraph-properties fo:text-align="justify" fo:line-height="115%"/>
      <style:text-properties fo:color="#000000" fo:font-size="10pt" style:font-name-asian="游明朝" style:font-size-asian="10pt" style:font-name-complex="Arial" style:font-size-complex="10pt"/>
    </style:style>
    <style:style style:name="P613" style:family="paragraph" style:parent-style-name="Normal">
      <style:paragraph-properties fo:text-align="justify" fo:line-height="115%"/>
    </style:style>
    <style:style style:name="T613_1" style:family="text">
      <style:text-properties fo:color="#000000" fo:font-size="10pt" style:font-name-asian="游明朝" style:font-size-asian="10pt" style:font-name-complex="Arial" style:font-size-complex="10pt"/>
    </style:style>
    <style:style style:name="T613_2" style:family="text">
      <style:text-properties fo:color="#000000" fo:font-size="10pt" style:font-name-asian="游明朝" style:font-size-asian="10pt" style:font-name-complex="Arial" style:font-size-complex="10pt"/>
    </style:style>
    <style:style style:name="T613_3" style:family="text">
      <style:text-properties fo:color="#000000" fo:font-size="10pt" style:font-name-asian="游明朝" style:font-size-asian="10pt" style:font-name-complex="Arial" style:font-size-complex="10pt"/>
    </style:style>
    <style:style style:name="T613_4" style:family="text">
      <style:text-properties fo:color="#000000" fo:font-size="10pt" style:font-name-asian="游明朝" style:font-size-asian="10pt" style:font-name-complex="Arial" style:font-size-complex="10pt"/>
    </style:style>
    <style:style style:name="T613_5" style:family="text">
      <style:text-properties fo:color="#000000" fo:font-size="10pt" style:font-name-asian="游明朝" style:font-size-asian="10pt" style:font-name-complex="Arial" style:font-size-complex="10pt"/>
    </style:style>
    <style:style style:name="T613_6" style:family="text">
      <style:text-properties fo:color="#000000" fo:font-size="10pt" style:font-name-asian="游明朝" style:font-size-asian="10pt" style:font-name-complex="Arial" style:font-size-complex="10pt"/>
    </style:style>
    <style:style style:name="T613_7" style:family="text">
      <style:text-properties fo:color="#000000" fo:font-size="10pt" style:font-name-asian="游明朝" style:font-size-asian="10pt" style:font-name-complex="Arial" style:font-size-complex="10pt"/>
    </style:style>
    <style:style style:name="T613_8" style:family="text">
      <style:text-properties fo:color="#000000" fo:font-size="10pt" style:font-name-asian="游明朝" style:font-size-asian="10pt" style:font-name-complex="Arial" style:font-size-complex="10pt"/>
    </style:style>
    <style:style style:name="T613_9" style:family="text">
      <style:text-properties fo:color="#000000" fo:font-size="10pt" style:font-name-asian="游明朝" style:font-size-asian="10pt" style:font-name-complex="Arial" style:font-size-complex="10pt"/>
    </style:style>
    <style:style style:name="T613_10" style:family="text">
      <style:text-properties fo:color="#000000" fo:font-size="10pt" style:font-name-asian="游明朝" style:font-size-asian="10pt" style:font-name-complex="Arial" style:font-size-complex="10pt"/>
    </style:style>
    <style:style style:name="T613_11" style:family="text">
      <style:text-properties fo:color="#000000" fo:font-size="10pt" style:font-name-asian="游明朝" style:font-size-asian="10pt" style:font-name-complex="Arial" style:font-size-complex="10pt"/>
    </style:style>
    <style:style style:name="T613_12" style:family="text">
      <style:text-properties fo:color="#000000" fo:font-size="10pt" style:font-name-asian="游明朝" style:font-size-asian="10pt" style:font-name-complex="Arial" style:font-size-complex="10pt"/>
    </style:style>
    <style:style style:name="T613_13" style:family="text">
      <style:text-properties fo:color="#000000" fo:font-size="10pt" style:font-name-asian="游明朝" style:font-size-asian="10pt" style:font-name-complex="Arial" style:font-size-complex="10pt"/>
    </style:style>
    <style:style style:name="T613_14" style:family="text">
      <style:text-properties fo:color="#000000" fo:font-size="10pt" style:font-name-asian="游明朝" style:font-size-asian="10pt" style:font-name-complex="Arial" style:font-size-complex="10pt"/>
    </style:style>
    <style:style style:name="T613_15" style:family="text">
      <style:text-properties fo:color="#000000" fo:font-size="10pt" style:font-name-asian="游明朝" style:font-size-asian="10pt" style:font-name-complex="Arial" style:font-size-complex="10pt"/>
    </style:style>
    <style:style style:name="T613_16" style:family="text">
      <style:text-properties fo:color="#000000" fo:font-size="10pt" style:font-name-asian="游明朝" style:font-size-asian="10pt" style:font-name-complex="Arial" style:font-size-complex="10pt"/>
    </style:style>
    <style:style style:name="T613_17" style:family="text">
      <style:text-properties fo:color="#000000" fo:font-size="10pt" style:font-name-asian="游明朝" style:font-size-asian="10pt" style:font-name-complex="Arial" style:font-size-complex="10pt"/>
    </style:style>
    <style:style style:name="T613_18" style:family="text">
      <style:text-properties fo:color="#000000" fo:font-size="10pt" style:font-name-asian="游明朝" style:font-size-asian="10pt" style:font-name-complex="Arial" style:font-size-complex="10pt"/>
    </style:style>
    <style:style style:name="P614" style:family="paragraph" style:parent-style-name="Normal">
      <style:paragraph-properties fo:text-align="justify" fo:line-height="115%"/>
      <style:text-properties fo:color="#000000" fo:font-size="10pt" style:font-name-asian="游明朝" style:font-size-asian="10pt" style:font-name-complex="Arial" style:font-size-complex="10pt"/>
    </style:style>
    <style:style style:name="P615" style:family="paragraph" style:parent-style-name="Normal">
      <style:paragraph-properties fo:text-align="justify" fo:line-height="115%"/>
    </style:style>
    <style:style style:name="T615_1" style:family="text">
      <style:text-properties fo:color="#000000" fo:font-size="10pt" style:font-name-asian="游明朝" style:font-size-asian="10pt" style:font-name-complex="Arial" style:font-size-complex="10pt"/>
    </style:style>
    <style:style style:name="T615_2" style:family="text">
      <style:text-properties fo:color="#000000" fo:font-size="10pt" style:font-name-asian="游明朝" style:font-size-asian="10pt" style:font-name-complex="Arial" style:font-size-complex="10pt"/>
    </style:style>
    <style:style style:name="T615_3" style:family="text">
      <style:text-properties fo:color="#000000" fo:font-size="10pt" style:font-name-asian="游明朝" style:font-size-asian="10pt" style:font-name-complex="Arial" style:font-size-complex="10pt"/>
    </style:style>
    <style:style style:name="T615_4" style:family="text">
      <style:text-properties fo:color="#000000" fo:font-size="10pt" style:font-name-asian="游明朝" style:font-size-asian="10pt" style:font-name-complex="Arial" style:font-size-complex="10pt"/>
    </style:style>
    <style:style style:name="T615_5" style:family="text">
      <style:text-properties fo:color="#000000" fo:font-size="10pt" style:font-name-asian="游明朝" style:font-size-asian="10pt" style:font-name-complex="Arial" style:font-size-complex="10pt"/>
    </style:style>
    <style:style style:name="T615_6" style:family="text">
      <style:text-properties fo:color="#000000" fo:font-size="10pt" style:font-name-asian="游明朝" style:font-size-asian="10pt" style:font-name-complex="Arial" style:font-size-complex="10pt"/>
    </style:style>
    <style:style style:name="T615_7" style:family="text">
      <style:text-properties fo:color="#000000" fo:font-size="10pt" style:font-name-asian="游明朝" style:font-size-asian="10pt" style:font-name-complex="Arial" style:font-size-complex="10pt"/>
    </style:style>
    <style:style style:name="T615_8" style:family="text">
      <style:text-properties fo:color="#000000" fo:font-size="10pt" style:font-name-asian="游明朝" style:font-size-asian="10pt" style:font-name-complex="Arial" style:font-size-complex="10pt"/>
    </style:style>
    <style:style style:name="T615_9" style:family="text">
      <style:text-properties fo:color="#000000" fo:font-size="10pt" style:font-name-asian="游明朝" style:font-size-asian="10pt" style:font-name-complex="Arial" style:font-size-complex="10pt"/>
    </style:style>
    <style:style style:name="T615_10" style:family="text">
      <style:text-properties fo:color="#000000" fo:font-size="10pt" style:font-name-asian="游明朝" style:font-size-asian="10pt" style:font-name-complex="Arial" style:font-size-complex="10pt"/>
    </style:style>
    <style:style style:name="P616" style:family="paragraph" style:parent-style-name="List_20_Paragraph">
      <style:paragraph-properties fo:text-align="justify" fo:line-height="115%"/>
      <style:text-properties fo:color="#000000" fo:font-size="10pt" style:font-name-asian="游明朝" style:font-size-asian="10pt" style:font-name-complex="Arial"/>
    </style:style>
    <style:style style:name="T616_1" style:family="text">
      <style:text-properties fo:color="#000000" fo:font-size="10pt" style:font-name-asian="游明朝" style:font-size-asian="10pt" style:font-name-complex="Arial"/>
    </style:style>
    <style:style style:name="P617" style:family="paragraph" style:parent-style-name="List_20_Paragraph">
      <style:paragraph-properties fo:text-align="justify" fo:line-height="115%"/>
      <style:text-properties fo:color="#000000" fo:font-size="10pt" style:font-name-asian="游明朝" style:font-size-asian="10pt" style:font-name-complex="Arial"/>
    </style:style>
    <style:style style:name="T617_1" style:family="text">
      <style:text-properties fo:color="#000000" fo:font-size="10pt" style:font-name-asian="游明朝" style:font-size-asian="10pt" style:font-name-complex="Arial"/>
    </style:style>
    <style:style style:name="T617_2" style:family="text">
      <style:text-properties fo:color="#000000" fo:font-size="10pt" style:font-name-asian="游明朝" style:font-size-asian="10pt" style:font-name-complex="Arial"/>
    </style:style>
    <style:style style:name="T617_3" style:family="text">
      <style:text-properties fo:color="#000000" fo:font-size="10pt" style:font-name-asian="游明朝" style:font-size-asian="10pt" style:font-name-complex="Arial"/>
    </style:style>
    <style:style style:name="T617_4" style:family="text">
      <style:text-properties fo:color="#000000" fo:font-size="10pt" style:font-name-asian="游明朝" style:font-size-asian="10pt" style:font-name-complex="Arial"/>
    </style:style>
    <style:style style:name="T617_5" style:family="text">
      <style:text-properties fo:color="#000000" fo:font-size="10pt" style:font-name-asian="游明朝" style:font-size-asian="10pt" style:font-name-complex="Arial"/>
    </style:style>
    <style:style style:name="P618" style:family="paragraph" style:parent-style-name="List_20_Paragraph">
      <style:paragraph-properties fo:text-align="justify" fo:line-height="115%"/>
      <style:text-properties fo:color="#000000" fo:font-size="10pt" style:font-name-asian="游明朝" style:font-size-asian="10pt" style:font-name-complex="Arial"/>
    </style:style>
    <style:style style:name="T618_1" style:family="text">
      <style:text-properties fo:color="#000000" fo:font-size="10pt" style:font-name-asian="游明朝" style:font-size-asian="10pt" style:font-name-complex="Arial"/>
    </style:style>
    <style:style style:name="P619" style:family="paragraph" style:parent-style-name="List_20_Paragraph">
      <style:paragraph-properties fo:text-align="justify" fo:line-height="115%" fo:margin-top="0.071cm" fo:margin-bottom="0.071cm"/>
    </style:style>
    <style:style style:name="T619_1" style:family="text">
      <style:text-properties fo:color="#000000" fo:font-size="10pt" style:font-name-asian="游明朝" style:font-size-asian="10pt" style:font-name-complex="Arial"/>
    </style:style>
    <style:style style:name="T619_2" style:family="text">
      <style:text-properties fo:color="#000000" fo:font-size="10pt" style:font-name-asian="游明朝" style:font-size-asian="10pt" style:font-name-complex="Arial"/>
    </style:style>
    <style:style style:name="T619_3" style:family="text">
      <style:text-properties fo:color="#000000" fo:font-size="10pt" style:font-name-asian="游明朝" style:font-size-asian="10pt" style:font-name-complex="Arial"/>
    </style:style>
    <style:style style:name="P620" style:family="paragraph" style:parent-style-name="Normal">
      <style:paragraph-properties fo:line-height="115%"/>
      <style:text-properties fo:font-size="11pt" style:font-size-asian="11pt" style:font-name-complex="Arial" style:font-size-complex="11pt"/>
    </style:style>
    <style:style style:name="P621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21_1" style:family="text">
      <style:text-properties fo:font-size="14pt" style:font-size-asian="14pt" style:font-name-complex="Arial" style:font-size-complex="11pt" fo:font-weight="bold" style:font-weight-asian="bold"/>
    </style:style>
    <style:style style:name="T621_2" style:family="text">
      <style:text-properties fo:font-size="14pt" style:font-size-asian="14pt" style:font-name-complex="Arial" style:font-size-complex="11pt" fo:font-weight="bold" style:font-weight-asian="bold"/>
    </style:style>
    <style:style style:name="P622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623" style:family="paragraph" style:parent-style-name="Normal">
      <style:paragraph-properties fo:line-height="115%"/>
    </style:style>
    <style:style style:name="T623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623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24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25" style:family="paragraph" style:parent-style-name="Normal">
      <style:paragraph-properties fo:text-align="justify" fo:line-height="115%"/>
    </style:style>
    <style:style style:name="T625_1" style:family="text">
      <style:text-properties fo:font-size="10pt" style:font-name-asian="Arial" style:font-size-asian="10pt" style:font-name-complex="Arial" style:font-size-complex="10pt"/>
    </style:style>
    <style:style style:name="T625_2" style:family="text">
      <style:text-properties fo:font-size="10pt" style:font-name-asian="Arial" style:font-size-asian="10pt" style:font-name-complex="Arial" style:font-size-complex="10pt"/>
    </style:style>
    <style:style style:name="T625_3" style:family="text">
      <style:text-properties fo:font-size="10pt" style:font-name-asian="Arial" style:font-size-asian="10pt" style:font-name-complex="Arial" style:font-size-complex="10pt"/>
    </style:style>
    <style:style style:name="T625_4" style:family="text">
      <style:text-properties fo:font-size="10pt" style:font-name-asian="Arial" style:font-size-asian="10pt" style:font-name-complex="Arial" style:font-size-complex="10pt"/>
    </style:style>
    <style:style style:name="T625_5" style:family="text">
      <style:text-properties fo:font-size="10pt" style:font-name-asian="Arial" style:font-size-asian="10pt" style:font-name-complex="Arial" style:font-size-complex="10pt"/>
    </style:style>
    <style:style style:name="T625_6" style:family="text">
      <style:text-properties fo:font-size="10pt" style:font-name-asian="Arial" style:font-size-asian="10pt" style:font-name-complex="Arial" style:font-size-complex="10pt"/>
    </style:style>
    <style:style style:name="T625_7" style:family="text">
      <style:text-properties fo:font-size="10pt" style:font-name-asian="Arial" style:font-size-asian="10pt" style:font-name-complex="Arial" style:font-size-complex="10pt"/>
    </style:style>
    <style:style style:name="P626" style:family="paragraph" style:parent-style-name="Normal">
      <style:paragraph-properties fo:line-height="115%"/>
      <style:text-properties fo:font-size="10pt" style:font-size-asian="10pt" style:font-name-complex="Arial" style:font-size-complex="10pt" style:font-weight-complex="bold"/>
    </style:style>
    <style:style style:name="P627" style:family="paragraph" style:parent-style-name="Normal">
      <style:paragraph-properties fo:text-align="justify" fo:line-height="115%"/>
    </style:style>
    <style:style style:name="T627_1" style:family="text">
      <style:text-properties fo:font-size="10pt" style:font-name-asian="Aptos" style:font-size-asian="10pt" style:font-name-complex="Arial" style:font-size-complex="10pt"/>
    </style:style>
    <style:style style:name="T627_2" style:family="text">
      <style:text-properties fo:font-size="10pt" style:font-size-asian="10pt" style:font-name-complex="Arial" style:font-size-complex="10pt"/>
    </style:style>
    <style:style style:name="T627_3" style:family="text">
      <style:text-properties fo:font-size="10pt" style:font-size-asian="10pt" style:font-name-complex="Arial" style:font-size-complex="10pt"/>
    </style:style>
    <style:style style:name="T627_4" style:family="text">
      <style:text-properties fo:font-size="10pt" style:font-size-asian="10pt" style:font-name-complex="Arial" style:font-size-complex="10pt"/>
    </style:style>
    <style:style style:name="T627_5" style:family="text">
      <style:text-properties fo:font-size="10pt" style:font-size-asian="10pt" style:font-name-complex="Arial" style:font-size-complex="10pt"/>
    </style:style>
    <style:style style:name="T627_6" style:family="text">
      <style:text-properties fo:font-size="10pt" style:font-size-asian="10pt" style:font-name-complex="Arial" style:font-size-complex="10pt"/>
    </style:style>
    <style:style style:name="T627_7" style:family="text">
      <style:text-properties fo:font-size="10pt" style:font-size-asian="10pt" style:font-name-complex="Arial" style:font-size-complex="10pt"/>
    </style:style>
    <style:style style:name="T627_8" style:family="text">
      <style:text-properties fo:font-size="10pt" style:font-size-asian="10pt" style:font-name-complex="Arial" style:font-size-complex="10pt"/>
    </style:style>
    <style:style style:name="T627_9" style:family="text">
      <style:text-properties fo:font-size="10pt" style:font-size-asian="10pt" style:font-name-complex="Arial" style:font-size-complex="10pt"/>
    </style:style>
    <style:style style:name="T627_10" style:family="text">
      <style:text-properties fo:font-size="10pt" style:font-size-asian="10pt" style:font-name-complex="Arial" style:font-size-complex="10pt"/>
    </style:style>
    <style:style style:name="T627_11" style:family="text">
      <style:text-properties fo:font-size="10pt" style:font-size-asian="10pt" style:font-name-complex="Arial" style:font-size-complex="10pt"/>
    </style:style>
    <style:style style:name="P628" style:family="paragraph" style:parent-style-name="Normal">
      <style:paragraph-properties fo:text-align="justify" fo:line-height="115%"/>
      <style:text-properties fo:font-size="10pt" style:font-name-asian="Aptos" style:font-size-asian="10pt" style:font-name-complex="Arial" style:font-size-complex="10pt"/>
    </style:style>
    <style:style style:name="P629" style:family="paragraph" style:parent-style-name="Normal">
      <style:paragraph-properties fo:text-align="justify" fo:line-height="115%"/>
    </style:style>
    <style:style style:name="T629_1" style:family="text">
      <style:text-properties fo:font-size="10pt" style:font-size-asian="10pt" style:font-name-complex="Arial" style:font-size-complex="10pt"/>
    </style:style>
    <style:style style:name="T629_2" style:family="text">
      <style:text-properties fo:font-size="10pt" style:font-size-asian="10pt" style:font-name-complex="Arial" style:font-size-complex="10pt"/>
    </style:style>
    <style:style style:name="T629_3" style:family="text">
      <style:text-properties fo:font-size="10pt" style:font-size-asian="10pt" style:font-name-complex="Arial" style:font-size-complex="10pt"/>
    </style:style>
    <style:style style:name="T629_4" style:family="text">
      <style:text-properties fo:font-size="10pt" style:font-size-asian="10pt" style:font-name-complex="Arial" style:font-size-complex="10pt"/>
    </style:style>
    <style:style style:name="T629_5" style:family="text">
      <style:text-properties fo:font-size="10pt" style:font-size-asian="10pt" style:font-name-complex="Arial" style:font-size-complex="10pt"/>
    </style:style>
    <style:style style:name="T629_6" style:family="text">
      <style:text-properties fo:font-size="10pt" style:font-size-asian="10pt" style:font-name-complex="Arial" style:font-size-complex="10pt"/>
    </style:style>
    <style:style style:name="T629_7" style:family="text">
      <style:text-properties fo:font-size="10pt" style:font-size-asian="10pt" style:font-name-complex="Arial" style:font-size-complex="10pt"/>
    </style:style>
    <style:style style:name="T629_8" style:family="text">
      <style:text-properties fo:font-size="10pt" style:font-size-asian="10pt" style:font-name-complex="Arial" style:font-size-complex="10pt"/>
    </style:style>
    <style:style style:name="T629_9" style:family="text">
      <style:text-properties fo:font-size="10pt" style:font-size-asian="10pt" style:font-name-complex="Arial" style:font-size-complex="10pt"/>
    </style:style>
    <style:style style:name="T629_10" style:family="text">
      <style:text-properties fo:font-size="10pt" style:font-size-asian="10pt" style:font-name-complex="Arial" style:font-size-complex="10pt"/>
    </style:style>
    <style:style style:name="T629_11" style:family="text">
      <style:text-properties fo:font-size="10pt" style:font-size-asian="10pt" style:font-name-complex="Arial" style:font-size-complex="10pt"/>
    </style:style>
    <style:style style:name="T629_12" style:family="text">
      <style:text-properties fo:font-size="10pt" style:font-size-asian="10pt" style:font-name-complex="Arial" style:font-size-complex="10pt"/>
    </style:style>
    <style:style style:name="T629_13" style:family="text">
      <style:text-properties fo:font-size="10pt" style:font-size-asian="10pt" style:font-name-complex="Arial" style:font-size-complex="10pt"/>
    </style:style>
    <style:style style:name="T629_14" style:family="text">
      <style:text-properties fo:font-size="10pt" style:font-size-asian="10pt" style:font-name-complex="Arial" style:font-size-complex="10pt"/>
    </style:style>
    <style:style style:name="T629_15" style:family="text">
      <style:text-properties fo:font-size="10pt" style:font-size-asian="10pt" style:font-name-complex="Arial" style:font-size-complex="10pt"/>
    </style:style>
    <style:style style:name="T629_16" style:family="text">
      <style:text-properties fo:font-size="10pt" style:font-size-asian="10pt" style:font-name-complex="Arial" style:font-size-complex="10pt"/>
    </style:style>
    <style:style style:name="T629_17" style:family="text">
      <style:text-properties fo:font-size="10pt" style:font-size-asian="10pt" style:font-name-complex="Arial" style:font-size-complex="10pt"/>
    </style:style>
    <style:style style:name="T629_18" style:family="text">
      <style:text-properties fo:font-size="10pt" style:font-size-asian="10pt" style:font-name-complex="Arial" style:font-size-complex="10pt"/>
    </style:style>
    <style:style style:name="T629_19" style:family="text">
      <style:text-properties fo:font-size="10pt" style:font-size-asian="10pt" style:font-name-complex="Arial" style:font-size-complex="10pt"/>
    </style:style>
    <style:style style:name="T629_20" style:family="text">
      <style:text-properties fo:font-size="10pt" style:font-size-asian="10pt" style:font-name-complex="Arial" style:font-size-complex="10pt"/>
    </style:style>
    <style:style style:name="P630" style:family="paragraph" style:parent-style-name="Normal">
      <style:paragraph-properties fo:line-height="115%"/>
      <style:text-properties fo:font-size="10pt" style:font-size-asian="10pt" style:font-name-complex="Arial" style:font-size-complex="10pt"/>
    </style:style>
    <style:style style:name="P631" style:family="paragraph" style:parent-style-name="Normal">
      <style:paragraph-properties fo:line-height="115%"/>
    </style:style>
    <style:style style:name="T631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631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632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33" style:family="paragraph" style:parent-style-name="Normal">
      <style:paragraph-properties fo:text-align="justify" fo:line-height="115%"/>
    </style:style>
    <style:style style:name="T633_1" style:family="text">
      <style:text-properties fo:font-size="10pt" style:font-size-asian="10pt" style:font-name-complex="Arial" style:font-size-complex="10pt"/>
    </style:style>
    <style:style style:name="T633_2" style:family="text">
      <style:text-properties fo:font-size="10pt" style:font-size-asian="10pt" style:font-name-complex="Arial" style:font-size-complex="10pt"/>
    </style:style>
    <style:style style:name="T633_3" style:family="text">
      <style:text-properties fo:font-size="10pt" style:font-size-asian="10pt" style:font-name-complex="Arial" style:font-size-complex="10pt"/>
    </style:style>
    <style:style style:name="T633_4" style:family="text">
      <style:text-properties fo:font-size="10pt" style:font-size-asian="10pt" style:font-name-complex="Arial" style:font-size-complex="10pt"/>
    </style:style>
    <style:style style:name="T633_5" style:family="text">
      <style:text-properties fo:font-size="10pt" style:font-size-asian="10pt" style:font-name-complex="Arial" style:font-size-complex="10pt"/>
    </style:style>
    <style:style style:name="T633_6" style:family="text">
      <style:text-properties fo:font-size="10pt" style:font-size-asian="10pt" style:font-name-complex="Arial" style:font-size-complex="10pt"/>
    </style:style>
    <style:style style:name="T633_7" style:family="text">
      <style:text-properties fo:font-size="10pt" style:font-size-asian="10pt" style:font-name-complex="Arial" style:font-size-complex="10pt"/>
    </style:style>
    <style:style style:name="T633_8" style:family="text">
      <style:text-properties fo:font-size="10pt" style:font-size-asian="10pt" style:font-name-complex="Arial" style:font-size-complex="10pt"/>
    </style:style>
    <style:style style:name="T633_9" style:family="text">
      <style:text-properties fo:font-size="10pt" style:font-size-asian="10pt" style:font-name-complex="Arial" style:font-size-complex="10pt"/>
    </style:style>
    <style:style style:name="T633_10" style:family="text">
      <style:text-properties fo:font-size="10pt" style:font-size-asian="10pt" style:font-name-complex="Arial" style:font-size-complex="10pt"/>
    </style:style>
    <style:style style:name="T633_11" style:family="text">
      <style:text-properties fo:font-size="10pt" style:font-size-asian="10pt" style:font-name-complex="Arial" style:font-size-complex="10pt"/>
    </style:style>
    <style:style style:name="T633_12" style:family="text">
      <style:text-properties fo:font-size="10pt" style:font-size-asian="10pt" style:font-name-complex="Arial" style:font-size-complex="10pt"/>
    </style:style>
    <style:style style:name="T633_13" style:family="text">
      <style:text-properties fo:font-size="10pt" style:font-size-asian="10pt" style:font-name-complex="Arial" style:font-size-complex="10pt"/>
    </style:style>
    <style:style style:name="T633_14" style:family="text">
      <style:text-properties fo:font-size="10pt" style:font-size-asian="10pt" style:font-name-complex="Arial" style:font-size-complex="10pt"/>
    </style:style>
    <style:style style:name="T633_15" style:family="text">
      <style:text-properties fo:font-size="10pt" style:font-size-asian="10pt" style:font-name-complex="Arial" style:font-size-complex="10pt"/>
    </style:style>
    <style:style style:name="T633_16" style:family="text">
      <style:text-properties fo:font-size="10pt" style:font-size-asian="10pt" style:font-name-complex="Arial" style:font-size-complex="10pt"/>
    </style:style>
    <style:style style:name="T633_17" style:family="text">
      <style:text-properties fo:font-size="10pt" style:font-size-asian="10pt" style:font-name-complex="Arial" style:font-size-complex="10pt"/>
    </style:style>
    <style:style style:name="T633_18" style:family="text">
      <style:text-properties fo:font-size="10pt" style:font-size-asian="10pt" style:font-name-complex="Arial" style:font-size-complex="10pt"/>
    </style:style>
    <style:style style:name="T633_19" style:family="text">
      <style:text-properties fo:font-size="10pt" style:font-size-asian="10pt" style:font-name-complex="Arial" style:font-size-complex="10pt"/>
    </style:style>
    <style:style style:name="T633_20" style:family="text">
      <style:text-properties fo:font-size="10pt" style:font-size-asian="10pt" style:font-name-complex="Arial" style:font-size-complex="10pt"/>
    </style:style>
    <style:style style:name="T633_21" style:family="text">
      <style:text-properties fo:font-size="10pt" style:font-size-asian="10pt" style:font-name-complex="Arial" style:font-size-complex="10pt"/>
    </style:style>
    <style:style style:name="T633_22" style:family="text">
      <style:text-properties fo:font-size="10pt" style:font-size-asian="10pt" style:font-name-complex="Arial" style:font-size-complex="10pt"/>
    </style:style>
    <style:style style:name="T633_23" style:family="text">
      <style:text-properties fo:font-size="10pt" style:font-size-asian="10pt" style:font-name-complex="Arial" style:font-size-complex="10pt"/>
    </style:style>
    <style:style style:name="T633_24" style:family="text">
      <style:text-properties fo:font-size="10pt" style:font-size-asian="10pt" style:font-name-complex="Arial" style:font-size-complex="10pt"/>
    </style:style>
    <style:style style:name="T633_25" style:family="text">
      <style:text-properties fo:font-size="10pt" style:font-size-asian="10pt" style:font-name-complex="Arial" style:font-size-complex="10pt"/>
    </style:style>
    <style:style style:name="T633_26" style:family="text">
      <style:text-properties fo:font-size="10pt" style:font-size-asian="10pt" style:font-name-complex="Arial" style:font-size-complex="10pt"/>
    </style:style>
    <style:style style:name="T633_27" style:family="text">
      <style:text-properties fo:font-size="10pt" style:font-size-asian="10pt" style:font-name-complex="Arial" style:font-size-complex="10pt"/>
    </style:style>
    <style:style style:name="T633_28" style:family="text">
      <style:text-properties fo:font-size="10pt" style:font-size-asian="10pt" style:font-name-complex="Arial" style:font-size-complex="10pt"/>
    </style:style>
    <style:style style:name="P634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635" style:family="paragraph" style:parent-style-name="Normal">
      <style:paragraph-properties fo:line-height="115%"/>
    </style:style>
    <style:style style:name="T635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635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636" style:family="paragraph" style:parent-style-name="Normal">
      <style:paragraph-properties fo:line-height="115%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37" style:family="paragraph" style:parent-style-name="Normal">
      <style:paragraph-properties fo:text-align="justify" fo:line-height="115%"/>
    </style:style>
    <style:style style:name="T637_1" style:family="text">
      <style:text-properties fo:font-size="10pt" style:font-size-asian="10pt" style:font-name-complex="Arial" style:font-size-complex="10pt"/>
    </style:style>
    <style:style style:name="T637_2" style:family="text">
      <style:text-properties fo:font-size="10pt" style:font-size-asian="10pt" style:font-name-complex="Arial" style:font-size-complex="10pt"/>
    </style:style>
    <style:style style:name="T637_3" style:family="text">
      <style:text-properties fo:font-size="10pt" style:font-size-asian="10pt" style:font-name-complex="Arial" style:font-size-complex="10pt"/>
    </style:style>
    <style:style style:name="T637_4" style:family="text">
      <style:text-properties fo:font-size="10pt" style:font-size-asian="10pt" style:font-name-complex="Arial" style:font-size-complex="10pt"/>
    </style:style>
    <style:style style:name="T637_5" style:family="text">
      <style:text-properties fo:font-size="10pt" style:font-size-asian="10pt" style:font-name-complex="Arial" style:font-size-complex="10pt"/>
    </style:style>
    <style:style style:name="T637_6" style:family="text">
      <style:text-properties fo:font-size="10pt" style:font-size-asian="10pt" style:font-name-complex="Arial" style:font-size-complex="10pt"/>
    </style:style>
    <style:style style:name="T637_7" style:family="text">
      <style:text-properties fo:font-size="10pt" style:font-size-asian="10pt" style:font-name-complex="Arial" style:font-size-complex="10pt"/>
    </style:style>
    <style:style style:name="T637_8" style:family="text">
      <style:text-properties fo:font-size="10pt" style:font-size-asian="10pt" style:font-name-complex="Arial" style:font-size-complex="10pt"/>
    </style:style>
    <style:style style:name="T637_9" style:family="text">
      <style:text-properties fo:font-size="10pt" style:font-size-asian="10pt" style:font-name-complex="Arial" style:font-size-complex="10pt"/>
    </style:style>
    <style:style style:name="T637_10" style:family="text">
      <style:text-properties fo:font-size="10pt" style:font-size-asian="10pt" style:font-name-complex="Arial" style:font-size-complex="10pt"/>
    </style:style>
    <style:style style:name="T637_11" style:family="text">
      <style:text-properties fo:font-size="10pt" style:font-size-asian="10pt" style:font-name-complex="Arial" style:font-size-complex="10pt"/>
    </style:style>
    <style:style style:name="T637_12" style:family="text">
      <style:text-properties fo:font-size="10pt" style:font-size-asian="10pt" style:font-name-complex="Arial" style:font-size-complex="10pt"/>
    </style:style>
    <style:style style:name="T637_13" style:family="text">
      <style:text-properties fo:font-size="10pt" style:font-size-asian="10pt" style:font-name-complex="Arial" style:font-size-complex="10pt"/>
    </style:style>
    <style:style style:name="T637_14" style:family="text">
      <style:text-properties fo:font-size="10pt" style:font-size-asian="10pt" style:font-name-complex="Arial" style:font-size-complex="10pt"/>
    </style:style>
    <style:style style:name="T637_15" style:family="text">
      <style:text-properties fo:font-size="10pt" style:font-size-asian="10pt" style:font-name-complex="Arial" style:font-size-complex="10pt"/>
    </style:style>
    <style:style style:name="T637_16" style:family="text">
      <style:text-properties fo:font-size="10pt" style:font-size-asian="10pt" style:font-name-complex="Arial" style:font-size-complex="10pt"/>
    </style:style>
    <style:style style:name="T637_17" style:family="text">
      <style:text-properties fo:font-size="10pt" style:font-size-asian="10pt" style:font-name-complex="Arial" style:font-size-complex="10pt"/>
    </style:style>
    <style:style style:name="T637_18" style:family="text">
      <style:text-properties fo:font-size="10pt" style:font-size-asian="10pt" style:font-name-complex="Arial" style:font-size-complex="10pt"/>
    </style:style>
    <style:style style:name="T637_19" style:family="text">
      <style:text-properties fo:font-size="10pt" style:font-size-asian="10pt" style:font-name-complex="Arial" style:font-size-complex="10pt"/>
    </style:style>
    <style:style style:name="T637_20" style:family="text">
      <style:text-properties fo:font-size="10pt" style:font-size-asian="10pt" style:font-name-complex="Arial" style:font-size-complex="10pt"/>
    </style:style>
    <style:style style:name="T637_21" style:family="text">
      <style:text-properties fo:font-size="10pt" style:font-size-asian="10pt" style:font-name-complex="Arial" style:font-size-complex="10pt"/>
    </style:style>
    <style:style style:name="T637_22" style:family="text">
      <style:text-properties fo:font-size="10pt" style:font-size-asian="10pt" style:font-name-complex="Arial" style:font-size-complex="10pt"/>
    </style:style>
    <style:style style:name="T637_23" style:family="text">
      <style:text-properties fo:font-size="10pt" style:font-size-asian="10pt" style:font-name-complex="Arial" style:font-size-complex="10pt"/>
    </style:style>
    <style:style style:name="T637_24" style:family="text">
      <style:text-properties fo:font-size="10pt" style:font-size-asian="10pt" style:font-name-complex="Arial" style:font-size-complex="10pt"/>
    </style:style>
    <style:style style:name="T637_25" style:family="text">
      <style:text-properties fo:font-size="10pt" style:font-size-asian="10pt" style:font-name-complex="Arial" style:font-size-complex="10pt"/>
    </style:style>
    <style:style style:name="T637_26" style:family="text">
      <style:text-properties fo:font-size="10pt" style:font-size-asian="10pt" style:font-name-complex="Arial" style:font-size-complex="10pt"/>
    </style:style>
    <style:style style:name="T637_27" style:family="text">
      <style:text-properties fo:font-size="10pt" style:font-size-asian="10pt" style:font-name-complex="Arial" style:font-size-complex="10pt"/>
    </style:style>
    <style:style style:name="T637_28" style:family="text">
      <style:text-properties fo:font-size="10pt" style:font-size-asian="10pt" style:font-name-complex="Arial" style:font-size-complex="10pt"/>
    </style:style>
    <style:style style:name="T637_29" style:family="text">
      <style:text-properties fo:font-size="10pt" style:font-size-asian="10pt" style:font-name-complex="Arial" style:font-size-complex="10pt"/>
    </style:style>
    <style:style style:name="T637_30" style:family="text">
      <style:text-properties fo:font-size="10pt" style:font-size-asian="10pt" style:font-name-complex="Arial" style:font-size-complex="10pt"/>
    </style:style>
    <style:style style:name="T637_31" style:family="text">
      <style:text-properties fo:font-size="10pt" style:font-size-asian="10pt" style:font-name-complex="Arial" style:font-size-complex="10pt"/>
    </style:style>
    <style:style style:name="T637_32" style:family="text">
      <style:text-properties fo:font-size="10pt" style:font-size-asian="10pt" style:font-name-complex="Arial" style:font-size-complex="10pt"/>
    </style:style>
    <style:style style:name="T637_33" style:family="text">
      <style:text-properties fo:font-size="10pt" style:font-size-asian="10pt" style:font-name-complex="Arial" style:font-size-complex="10pt"/>
    </style:style>
    <style:style style:name="T637_34" style:family="text">
      <style:text-properties fo:font-size="10pt" style:font-size-asian="10pt" style:font-name-complex="Arial" style:font-size-complex="10pt"/>
    </style:style>
    <style:style style:name="T637_35" style:family="text">
      <style:text-properties fo:font-size="10pt" style:font-size-asian="10pt" style:font-name-complex="Arial" style:font-size-complex="10pt"/>
    </style:style>
    <style:style style:name="T637_36" style:family="text">
      <style:text-properties fo:font-size="10pt" style:font-size-asian="10pt" style:font-name-complex="Arial" style:font-size-complex="10pt" style:font-weight-complex="bold"/>
    </style:style>
    <style:style style:name="T637_37" style:family="text">
      <style:text-properties fo:font-size="10pt" style:font-size-asian="10pt" style:font-name-complex="Arial" style:font-size-complex="10pt" style:font-weight-complex="bold"/>
    </style:style>
    <style:style style:name="P638" style:family="paragraph" style:parent-style-name="Normal">
      <style:paragraph-properties fo:text-align="justify" fo:line-height="115%"/>
      <style:text-properties fo:font-size="10pt" style:font-size-asian="10pt" style:font-name-complex="Arial" style:font-size-complex="10pt"/>
    </style:style>
    <style:style style:name="P639" style:family="paragraph" style:parent-style-name="Normal">
      <style:paragraph-properties fo:text-align="justify" fo:line-height="115%"/>
    </style:style>
    <style:style style:name="T639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639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639_3" style:family="text">
      <style:text-properties fo:font-size="10pt" style:font-size-asian="10pt" style:font-name-complex="Arial" style:font-size-complex="10pt" style:font-weight-complex="bold"/>
    </style:style>
    <style:style style:name="T639_4" style:family="text">
      <style:text-properties fo:color="#000000" fo:font-size="10pt" style:font-name-asian="Arial" style:font-size-asian="10pt" style:font-name-complex="Arial" style:font-size-complex="10pt"/>
    </style:style>
    <style:style style:name="T639_5" style:family="text">
      <style:text-properties fo:color="#000000" fo:font-size="10pt" style:font-name-asian="Arial" style:font-size-asian="10pt" style:font-name-complex="Arial" style:font-size-complex="10pt"/>
    </style:style>
    <style:style style:name="T639_6" style:family="text">
      <style:text-properties fo:color="#000000" fo:font-size="10pt" style:font-name-asian="Arial" style:font-size-asian="10pt" style:font-name-complex="Arial" style:font-size-complex="10pt"/>
    </style:style>
    <style:style style:name="P640" style:family="paragraph" style:parent-style-name="List_20_Paragraph">
      <style:paragraph-properties fo:line-height="115%" fo:margin-bottom="0cm"/>
      <style:text-properties fo:font-size="10pt" style:font-size-asian="10pt" style:font-name-complex="Arial"/>
    </style:style>
    <style:style style:name="P641" style:family="paragraph" style:parent-style-name="Normal">
      <style:paragraph-properties fo:background-color="#d9e2f3" fo:line-height="115%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41_1" style:family="text">
      <style:text-properties fo:font-size="14pt" style:font-size-asian="14pt" style:font-name-complex="Arial" style:font-size-complex="11pt" fo:font-weight="bold" style:font-weight-asian="bold"/>
    </style:style>
    <style:style style:name="P642" style:family="paragraph" style:parent-style-name="Normal">
      <style:paragraph-properties fo:line-height="115%"/>
      <style:text-properties fo:font-size="10pt" style:font-size-asian="10pt" style:font-name-complex="Arial" style:font-size-complex="11pt" style:font-weight-complex="bold"/>
    </style:style>
    <style:style style:name="P643" style:family="paragraph" style:parent-style-name="Normal">
      <style:paragraph-properties fo:text-align="justify" fo:line-height="115%"/>
    </style:style>
    <style:style style:name="T643_1" style:family="text">
      <style:text-properties fo:font-size="10pt" style:font-size-asian="10pt" style:font-name-complex="Arial" style:font-size-complex="10pt"/>
    </style:style>
    <style:style style:name="T643_2" style:family="text">
      <style:text-properties fo:font-size="10pt" style:font-size-asian="10pt" style:font-name-complex="Arial" style:font-size-complex="10pt" style:font-weight-complex="bold"/>
    </style:style>
    <style:style style:name="T643_3" style:family="text">
      <style:text-properties fo:font-size="10pt" style:font-size-asian="10pt" style:font-name-complex="Arial" style:font-size-complex="10pt" style:font-weight-complex="bold"/>
    </style:style>
    <style:style style:name="T643_4" style:family="text">
      <style:text-properties fo:font-size="10pt" style:font-size-asian="10pt" style:font-name-complex="Arial" style:font-size-complex="10pt"/>
    </style:style>
    <style:style style:name="T643_5" style:family="text">
      <style:text-properties fo:font-size="10pt" style:font-size-asian="10pt" style:font-name-complex="Arial" style:font-size-complex="10pt" style:font-weight-complex="bold"/>
    </style:style>
    <style:style style:name="T643_6" style:family="text">
      <style:text-properties fo:font-size="10pt" style:font-size-asian="10pt" style:font-name-complex="Arial" style:font-size-complex="10pt" style:font-weight-complex="bold"/>
    </style:style>
    <style:style style:name="T643_7" style:family="text">
      <style:text-properties fo:font-size="10pt" style:font-size-asian="10pt" style:font-name-complex="Arial" style:font-size-complex="10pt" style:font-weight-complex="bold"/>
    </style:style>
    <style:style style:name="T643_8" style:family="text">
      <style:text-properties fo:font-size="10pt" style:font-size-asian="10pt" style:font-name-complex="Arial" style:font-size-complex="10pt"/>
    </style:style>
    <style:style style:name="T643_9" style:family="text">
      <style:text-properties fo:font-size="10pt" style:font-size-asian="10pt" style:font-name-complex="Arial" style:font-size-complex="10pt" style:font-weight-complex="bold"/>
    </style:style>
    <style:style style:name="T643_10" style:family="text">
      <style:text-properties fo:font-size="10pt" style:font-size-asian="10pt" style:font-name-complex="Arial" style:font-size-complex="10pt"/>
    </style:style>
    <style:style style:name="T643_11" style:family="text">
      <style:text-properties fo:font-size="10pt" style:font-size-asian="10pt" style:font-name-complex="Arial" style:font-size-complex="10pt" style:font-weight-complex="bold"/>
    </style:style>
    <style:style style:name="T643_12" style:family="text">
      <style:text-properties fo:font-size="10pt" style:font-size-asian="10pt" style:font-name-complex="Arial" style:font-size-complex="10pt" style:font-weight-complex="bold"/>
    </style:style>
    <style:style style:name="T643_13" style:family="text">
      <style:text-properties fo:font-size="10pt" style:font-size-asian="10pt" style:font-name-complex="Arial" style:font-size-complex="10pt"/>
    </style:style>
    <style:style style:name="T643_14" style:family="text">
      <style:text-properties fo:font-size="10pt" style:font-size-asian="10pt" style:font-name-complex="Arial" style:font-size-complex="10pt" style:font-weight-complex="bold"/>
    </style:style>
    <style:style style:name="T643_15" style:family="text">
      <style:text-properties fo:font-size="10pt" style:font-size-asian="10pt" style:font-name-complex="Arial" style:font-size-complex="10pt"/>
    </style:style>
    <style:style style:name="P644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size-asian="10pt" style:font-name-complex="Arial" style:font-size-complex="10pt"/>
    </style:style>
    <style:style style:name="P645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645_1" style:family="text">
      <style:text-properties fo:font-size="10pt" style:font-size-asian="10pt" style:font-name-complex="Arial" style:font-size-complex="10pt"/>
    </style:style>
    <style:style style:name="T645_2" style:family="text">
      <style:text-properties fo:font-size="10pt" style:font-size-asian="10pt" style:font-name-complex="Arial" style:font-size-complex="10pt"/>
    </style:style>
    <style:style style:name="T645_3" style:family="text">
      <style:text-properties fo:font-size="10pt" style:font-size-asian="10pt" style:font-name-complex="Arial" style:font-size-complex="10pt"/>
    </style:style>
    <style:style style:name="T645_4" style:family="text">
      <style:text-properties fo:font-size="10pt" style:font-size-asian="10pt" style:font-name-complex="Arial" style:font-size-complex="10pt"/>
    </style:style>
    <style:style style:name="T645_5" style:family="text">
      <style:text-properties fo:font-size="10pt" style:font-size-asian="10pt" style:font-name-complex="Arial" style:font-size-complex="10pt"/>
    </style:style>
    <style:style style:name="T645_6" style:family="text">
      <style:text-properties fo:font-size="10pt" style:font-size-asian="10pt" style:font-name-complex="Arial" style:font-size-complex="10pt"/>
    </style:style>
    <style:style style:name="T645_7" style:family="text">
      <style:text-properties fo:font-size="10pt" style:font-size-asian="10pt" style:font-name-complex="Arial" style:font-size-complex="10pt"/>
    </style:style>
    <style:style style:name="T645_8" style:family="text">
      <style:text-properties fo:font-size="10pt" style:font-size-asian="10pt" style:font-name-complex="Arial" style:font-size-complex="10pt"/>
    </style:style>
    <style:style style:name="T645_9" style:family="text">
      <style:text-properties fo:font-size="10pt" style:font-size-asian="10pt" style:font-name-complex="Arial" style:font-size-complex="10pt"/>
    </style:style>
    <style:style style:name="T645_10" style:family="text">
      <style:text-properties fo:font-size="10pt" style:font-size-asian="10pt" style:font-name-complex="Arial" style:font-size-complex="10pt"/>
    </style:style>
    <style:style style:name="T645_11" style:family="text">
      <style:text-properties fo:font-size="10pt" style:font-size-asian="10pt" style:font-name-complex="Arial" style:font-size-complex="10pt"/>
    </style:style>
    <style:style style:name="T645_12" style:family="text">
      <style:text-properties fo:font-size="10pt" style:font-name-asian="Aptos" style:font-size-asian="10pt" style:font-name-complex="Arial" style:font-size-complex="10pt"/>
    </style:style>
    <style:style style:name="P646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name-asian="Aptos" style:font-size-asian="10pt" style:font-name-complex="Arial"/>
    </style:style>
    <style:style style:name="P647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647_1" style:family="text">
      <style:text-properties fo:font-size="10pt" style:font-name-asian="Aptos" style:font-size-asian="10pt" style:font-name-complex="Arial" style:font-size-complex="10pt"/>
    </style:style>
    <style:style style:name="T647_2" style:family="text">
      <style:text-properties fo:font-size="10pt" style:font-name-asian="Aptos" style:font-size-asian="10pt" style:font-name-complex="Arial" style:font-size-complex="10pt"/>
    </style:style>
    <style:style style:name="T647_3" style:family="text">
      <style:text-properties fo:font-size="10pt" style:font-name-asian="Aptos" style:font-size-asian="10pt" style:font-name-complex="Arial" style:font-size-complex="10pt"/>
    </style:style>
    <style:style style:name="T647_4" style:family="text">
      <style:text-properties fo:font-size="10pt" style:font-name-asian="Aptos" style:font-size-asian="10pt" style:font-name-complex="Arial" style:font-size-complex="10pt"/>
    </style:style>
    <style:style style:name="T647_5" style:family="text">
      <style:text-properties fo:font-size="10pt" style:font-name-asian="Aptos" style:font-size-asian="10pt" style:font-name-complex="Arial" style:font-size-complex="10pt"/>
    </style:style>
    <style:style style:name="T647_6" style:family="text">
      <style:text-properties fo:font-size="10pt" style:font-name-asian="Aptos" style:font-size-asian="10pt" style:font-name-complex="Arial" style:font-size-complex="10pt"/>
    </style:style>
    <style:style style:name="T647_7" style:family="text">
      <style:text-properties fo:font-size="10pt" style:font-name-asian="Aptos" style:font-size-asian="10pt" style:font-name-complex="Arial" style:font-size-complex="10pt"/>
    </style:style>
    <style:style style:name="T647_8" style:family="text">
      <style:text-properties fo:font-size="10pt" style:font-name-asian="Aptos" style:font-size-asian="10pt" style:font-name-complex="Arial" style:font-size-complex="10pt"/>
    </style:style>
    <style:style style:name="T647_9" style:family="text">
      <style:text-properties fo:font-size="10pt" style:font-name-asian="Aptos" style:font-size-asian="10pt" style:font-name-complex="Arial" style:font-size-complex="10pt"/>
    </style:style>
    <style:style style:name="T647_10" style:family="text">
      <style:text-properties fo:font-size="10pt" style:font-name-asian="Aptos" style:font-size-asian="10pt" style:font-name-complex="Arial" style:font-size-complex="10pt"/>
    </style:style>
    <style:style style:name="T647_11" style:family="text">
      <style:text-properties fo:font-size="10pt" style:font-name-asian="Aptos" style:font-size-asian="10pt" style:font-name-complex="Arial" style:font-size-complex="10pt"/>
    </style:style>
    <style:style style:name="T647_12" style:family="text">
      <style:text-properties fo:font-size="10pt" style:font-name-asian="Aptos" style:font-size-asian="10pt" style:font-name-complex="Arial" style:font-size-complex="10pt"/>
    </style:style>
    <style:style style:name="T647_13" style:family="text">
      <style:text-properties fo:font-size="10pt" style:font-name-asian="Aptos" style:font-size-asian="10pt" style:font-name-complex="Arial" style:font-size-complex="10pt"/>
    </style:style>
    <style:style style:name="T647_14" style:family="text">
      <style:text-properties fo:font-size="10pt" style:font-name-asian="Aptos" style:font-size-asian="10pt" style:font-name-complex="Arial" style:font-size-complex="10pt"/>
    </style:style>
    <style:style style:name="T647_15" style:family="text">
      <style:text-properties fo:font-size="10pt" style:font-name-asian="Aptos" style:font-size-asian="10pt" style:font-name-complex="Arial" style:font-size-complex="10pt"/>
    </style:style>
    <style:style style:name="T647_16" style:family="text">
      <style:text-properties fo:font-size="10pt" style:font-name-asian="Aptos" style:font-size-asian="10pt" style:font-name-complex="Arial" style:font-size-complex="10pt"/>
    </style:style>
    <style:style style:name="T647_17" style:family="text">
      <style:text-properties fo:font-size="10pt" style:font-name-asian="Aptos" style:font-size-asian="10pt" style:font-name-complex="Arial" style:font-size-complex="10pt"/>
    </style:style>
    <style:style style:name="T647_18" style:family="text">
      <style:text-properties fo:font-size="10pt" style:font-name-asian="Aptos" style:font-size-asian="10pt" style:font-name-complex="Arial" style:font-size-complex="10pt"/>
    </style:style>
    <style:style style:name="T647_19" style:family="text">
      <style:text-properties fo:font-size="10pt" style:font-name-asian="Aptos" style:font-size-asian="10pt" style:font-name-complex="Arial" style:font-size-complex="10pt"/>
    </style:style>
    <style:style style:name="P648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  <style:text-properties fo:font-size="10pt" style:font-name-asian="Aptos" style:font-size-asian="10pt" style:font-name-complex="Arial" style:font-size-complex="10pt"/>
    </style:style>
    <style:style style:name="P649" style:family="paragraph" style:parent-style-name="Normal">
      <style:paragraph-properties fo:text-align="justify" fo:line-height="115%">
        <style:tab-stops>
          <style:tab-stop style:type="left" style:leader-style="none" style:position="1.27cm"/>
        </style:tab-stops>
      </style:paragraph-properties>
    </style:style>
    <style:style style:name="T649_1" style:family="text">
      <style:text-properties fo:font-size="9pt" style:font-name-asian="Aptos" style:font-size-asian="9pt" style:font-name-complex="Arial" style:font-size-complex="9pt"/>
    </style:style>
    <style:style style:name="P650" style:family="paragraph" style:parent-style-name="Normal">
      <style:paragraph-properties fo:line-height="115%"/>
      <style:text-properties style:font-name-complex="Arial"/>
    </style:style>
    <style:style style:name="Table17" style:family="table">
      <style:table-properties table:align="center" style:width="11.753cm" fo:margin-left="2.083cm"/>
    </style:style>
    <style:style style:name="Column68" style:family="table-column">
      <style:table-column-properties style:column-width="4.251cm"/>
    </style:style>
    <style:style style:name="Column69" style:family="table-column">
      <style:table-column-properties style:column-width="4cm"/>
    </style:style>
    <style:style style:name="Column70" style:family="table-column">
      <style:table-column-properties style:column-width="3.501cm"/>
    </style:style>
    <style:style style:name="Row59" style:family="table-row"/>
    <style:style style:name="Cell216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651" style:family="paragraph" style:parent-style-name="Normal">
      <style:paragraph-properties fo:line-height="115%" fo:margin-bottom="0cm"/>
    </style:style>
    <style:style style:name="T65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52" style:family="paragraph" style:parent-style-name="Normal">
      <style:paragraph-properties fo:text-align="center" fo:line-height="115%" fo:margin-bottom="0cm"/>
    </style:style>
    <style:style style:name="T65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18" style:family="table-cell">
      <style:table-cell-properties fo:background-color="#d9e2f3" style:vertical-align="top" fo:border-top="#000000 0.018cm solid" fo:border-bottom="#000000 0.018cm solid" fo:border-left="#000000 0.018cm solid" fo:border-right="#000000 0.018cm solid" fo:wrap-option="wrap"/>
    </style:style>
    <style:style style:name="P653" style:family="paragraph" style:parent-style-name="Normal">
      <style:paragraph-properties fo:line-height="115%" fo:margin-bottom="0cm"/>
    </style:style>
    <style:style style:name="T65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60" style:family="table-row">
      <style:table-row-properties style:min-row-height="0.529cm"/>
    </style:style>
    <style:style style:name="Cell219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54" style:family="paragraph" style:parent-style-name="Normal">
      <style:paragraph-properties fo:text-align="center" fo:line-height="115%" fo:margin-bottom="0cm"/>
    </style:style>
    <style:style style:name="T65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0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55" style:family="paragraph" style:parent-style-name="Normal">
      <style:paragraph-properties fo:text-align="center" fo:line-height="115%" fo:margin-bottom="0cm"/>
    </style:style>
    <style:style style:name="T65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1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56" style:family="paragraph" style:parent-style-name="Normal">
      <style:paragraph-properties fo:text-align="center" fo:line-height="115%" fo:margin-bottom="0cm"/>
    </style:style>
    <style:style style:name="T65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Row61" style:family="table-row">
      <style:table-row-properties style:min-row-height="0.529cm"/>
    </style:style>
    <style:style style:name="Cell222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57" style:family="paragraph" style:parent-style-name="Normal">
      <style:paragraph-properties fo:text-align="center" fo:line-height="115%" fo:margin-bottom="0cm"/>
    </style:style>
    <style:style style:name="T65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3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58" style:family="paragraph" style:parent-style-name="Normal">
      <style:paragraph-properties fo:text-align="center" fo:line-height="115%" fo:margin-bottom="0cm"/>
    </style:style>
    <style:style style:name="T65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4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59" style:family="paragraph" style:parent-style-name="Normal">
      <style:paragraph-properties fo:text-align="center" fo:line-height="115%" fo:margin-bottom="0cm"/>
    </style:style>
    <style:style style:name="T65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2" style:family="table-row">
      <style:table-row-properties style:min-row-height="0.529cm"/>
    </style:style>
    <style:style style:name="Cell225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0" style:family="paragraph" style:parent-style-name="Normal">
      <style:paragraph-properties fo:text-align="center" fo:line-height="115%" fo:margin-bottom="0cm"/>
    </style:style>
    <style:style style:name="T66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6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61" style:family="paragraph" style:parent-style-name="Normal">
      <style:paragraph-properties fo:text-align="center" fo:line-height="115%" fo:margin-bottom="0cm"/>
    </style:style>
    <style:style style:name="T661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7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2" style:family="paragraph" style:parent-style-name="Normal">
      <style:paragraph-properties fo:text-align="center" fo:line-height="115%" fo:margin-bottom="0cm"/>
    </style:style>
    <style:style style:name="T662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3" style:family="table-row">
      <style:table-row-properties style:min-row-height="0.529cm"/>
    </style:style>
    <style:style style:name="Cell228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3" style:family="paragraph" style:parent-style-name="Normal">
      <style:paragraph-properties fo:text-align="center" fo:line-height="115%" fo:margin-bottom="0cm"/>
    </style:style>
    <style:style style:name="T66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29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64" style:family="paragraph" style:parent-style-name="Normal">
      <style:paragraph-properties fo:text-align="center" fo:line-height="115%" fo:margin-bottom="0cm"/>
    </style:style>
    <style:style style:name="T664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0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5" style:family="paragraph" style:parent-style-name="Normal">
      <style:paragraph-properties fo:text-align="center" fo:line-height="115%" fo:margin-bottom="0cm"/>
    </style:style>
    <style:style style:name="T66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4" style:family="table-row">
      <style:table-row-properties style:min-row-height="0.529cm"/>
    </style:style>
    <style:style style:name="Cell231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6" style:family="paragraph" style:parent-style-name="Normal">
      <style:paragraph-properties fo:text-align="center" fo:line-height="115%" fo:margin-bottom="0cm"/>
    </style:style>
    <style:style style:name="T66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2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67" style:family="paragraph" style:parent-style-name="Normal">
      <style:paragraph-properties fo:text-align="center" fo:line-height="115%" fo:margin-bottom="0cm"/>
    </style:style>
    <style:style style:name="T667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3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8" style:family="paragraph" style:parent-style-name="Normal">
      <style:paragraph-properties fo:text-align="center" fo:line-height="115%" fo:margin-bottom="0cm"/>
    </style:style>
    <style:style style:name="T66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5" style:family="table-row">
      <style:table-row-properties style:min-row-height="0.529cm"/>
    </style:style>
    <style:style style:name="Cell234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69" style:family="paragraph" style:parent-style-name="Normal">
      <style:paragraph-properties fo:text-align="center" fo:line-height="115%" fo:margin-bottom="0cm"/>
    </style:style>
    <style:style style:name="T66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5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70" style:family="paragraph" style:parent-style-name="Normal">
      <style:paragraph-properties fo:text-align="center" fo:line-height="115%" fo:margin-bottom="0cm"/>
    </style:style>
    <style:style style:name="T670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6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1" style:family="paragraph" style:parent-style-name="Normal">
      <style:paragraph-properties fo:text-align="center" fo:line-height="115%" fo:margin-bottom="0cm"/>
    </style:style>
    <style:style style:name="T67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6" style:family="table-row">
      <style:table-row-properties style:min-row-height="0.529cm"/>
    </style:style>
    <style:style style:name="Cell237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2" style:family="paragraph" style:parent-style-name="Normal">
      <style:paragraph-properties fo:text-align="center" fo:line-height="115%" fo:margin-bottom="0cm"/>
    </style:style>
    <style:style style:name="T672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8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73" style:family="paragraph" style:parent-style-name="Normal">
      <style:paragraph-properties fo:text-align="center" fo:line-height="115%" fo:margin-bottom="0cm"/>
    </style:style>
    <style:style style:name="T673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39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4" style:family="paragraph" style:parent-style-name="Normal">
      <style:paragraph-properties fo:text-align="center" fo:line-height="115%" fo:margin-bottom="0cm"/>
    </style:style>
    <style:style style:name="T67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7" style:family="table-row">
      <style:table-row-properties style:min-row-height="0.529cm"/>
    </style:style>
    <style:style style:name="Cell240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5" style:family="paragraph" style:parent-style-name="Normal">
      <style:paragraph-properties fo:text-align="center" fo:line-height="115%" fo:margin-bottom="0cm"/>
    </style:style>
    <style:style style:name="T675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1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76" style:family="paragraph" style:parent-style-name="Normal">
      <style:paragraph-properties fo:text-align="center" fo:line-height="115%" fo:margin-bottom="0cm"/>
    </style:style>
    <style:style style:name="T676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2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7" style:family="paragraph" style:parent-style-name="Normal">
      <style:paragraph-properties fo:text-align="center" fo:line-height="115%" fo:margin-bottom="0cm"/>
    </style:style>
    <style:style style:name="T67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68" style:family="table-row">
      <style:table-row-properties style:min-row-height="0.529cm"/>
    </style:style>
    <style:style style:name="Cell243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78" style:family="paragraph" style:parent-style-name="Normal">
      <style:paragraph-properties fo:text-align="center" fo:line-height="115%" fo:margin-bottom="0cm"/>
    </style:style>
    <style:style style:name="T678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4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679" style:family="paragraph" style:parent-style-name="Normal">
      <style:paragraph-properties fo:text-align="center" fo:line-height="115%" fo:margin-bottom="0cm"/>
    </style:style>
    <style:style style:name="T679_1" style:family="text">
      <style:text-properties style:font-name="Arial" fo:font-size="9pt" style:font-name-asian="Times New Roman" style:font-size-asian="9pt" style:font-name-complex="Arial" style:font-size-complex="9pt" fo:language="en" fo:language-asian="en" fo:language-complex="ar" fo:country="GB" fo:country-asian="GB" fo:country-complex="SA"/>
    </style:style>
    <style:style style:name="Cell245" style:family="table-cell">
      <style:table-cell-properties fo:background-color="#d9e2f3" style:vertical-align="middle" fo:border-top="#000000 0.018cm solid" fo:border-bottom="#000000 0.018cm solid" fo:border-left="#000000 0.018cm solid" fo:border-right="#000000 0.018cm solid" fo:wrap-option="wrap"/>
    </style:style>
    <style:style style:name="P680" style:family="paragraph" style:parent-style-name="Normal">
      <style:paragraph-properties fo:text-align="center" fo:line-height="115%" fo:margin-bottom="0cm"/>
    </style:style>
    <style:style style:name="T68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681" style:family="paragraph" style:parent-style-name="Normal">
      <style:paragraph-properties fo:line-height="115%"/>
      <style:text-properties style:font-name-complex="Arial"/>
    </style:style>
  </office:automatic-styles>
  <office:body>
    <office:text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The<text:s/>South<text:s/>Sudan<text:s/>Humanitarian<text:s/>and<text:s/>Resilience<text:s/>Programme<text:s/>(SSHAR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300m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September<text:s/>2025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[</text:span><text:span text:style-name="T6_3">AMP<text:s/>ID#]<text:s/>301568</text:span></text:p>
          </table:table-cell>
          <table:table-cell table:style-name="Cell5">
            <text:p text:style-name="P7"><text:span text:style-name="T7_1">AMP<text:s/>start<text:s/>date:</text:span><text:span text:style-name="T7_2"><text:s/>17/5/24</text:span></text:p>
          </table:table-cell>
          <table:table-cell table:style-name="Cell6">
            <text:p text:style-name="P8"><text:span text:style-name="T8_1">AMP<text:s/>end<text:s/>date:</text:span><text:span text:style-name="T8_2"><text:s text:c="2"/>31/3/28</text:span></text:p>
          </table:table-cell>
        </table:table-row>
      </table:table>
      <text:p text:style-name="P9"/>
      <text:p text:style-name="P10"><text:span text:style-name="T10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4">
          <table:table-cell table:style-name="Cell7">
            <text:p text:style-name="P11"><text:span text:style-name="T11_1">Year</text:span></text:p>
          </table:table-cell>
          <table:table-cell table:style-name="Cell8">
            <text:p text:style-name="P12"><text:span text:style-name="T12_1">March</text:span><text:span text:style-name="T12_2"><text:s/>2025</text:span></text:p>
          </table:table-cell>
          <table:table-cell table:style-name="Cell9">
            <text:p text:style-name="P13"><text:span text:style-name="T13_1">September<text:s/>2025</text:span></text:p>
          </table:table-cell>
          <table:table-cell table:style-name="Cell10">
            <text:p text:style-name="P14"><text:span text:style-name="T14_1">September<text:s/>2026</text:span></text:p>
          </table:table-cell>
          <table:table-cell table:style-name="Cell11">
            <text:p text:style-name="P15"><text:span text:style-name="T15_1">September<text:s/>2027</text:span></text:p>
          </table:table-cell>
          <table:table-cell table:style-name="Cell12">
            <text:p text:style-name="P16"><text:span text:style-name="T16_1">September<text:s/>2028<text:s/>(PCR)</text:span></text:p>
          </table:table-cell>
        </table:table-row>
        <table:table-row table:style-name="Row5">
          <table:table-cell table:style-name="Cell13">
            <text:p text:style-name="P17"><text:span text:style-name="T17_1">Overall<text:s/>Output<text:s/>Score</text:span></text:p>
          </table:table-cell>
          <table:table-cell table:style-name="Cell14">
            <text:p text:style-name="P18"><text:span text:style-name="T18_1">A</text:span></text:p>
          </table:table-cell>
          <table:table-cell table:style-name="Cell15">
            <text:p text:style-name="P19"><text:span text:style-name="T19_1"><text:s text:c="3"/></text:span><text:span text:style-name="T19_2"><text:s/></text:span><text:span text:style-name="T19_3"><text:s/>A</text:span></text:p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</table:table-row>
        <table:table-row table:style-name="Row6">
          <table:table-cell table:style-name="Cell19">
            <text:p text:style-name="P23"><text:span text:style-name="T23_1">Risk<text:s/>Rating<text:s/></text:span></text:p>
          </table:table-cell>
          <table:table-cell table:style-name="Cell20">
            <text:p text:style-name="P24"><text:span text:style-name="T24_1">Major</text:span></text:p>
          </table:table-cell>
          <table:table-cell table:style-name="Cell21">
            <text:p text:style-name="P25"><text:span text:style-name="T25_1">Major</text:span></text:p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</table:table-row>
      </table:table>
      <text:p text:style-name="P29"/>
      <table:table table:style-name="Table3">
        <table:table-column table:style-name="Column10"/>
        <table:table-column table:style-name="Column11"/>
        <table:table-row table:style-name="Row7">
          <table:table-cell table:style-name="Cell25">
            <text:p text:style-name="P30"><text:span text:style-name="T30_1">DevTracker<text:s/>Link<text:s/>to<text:s/>Business<text:s/>Case:<text:s text:c="2"/></text:span></text:p>
          </table:table-cell>
          <table:table-cell table:style-name="Cell26">
            <text:p text:style-name="P31"><text:span text:style-name="T31_1"><text:s/></text:span><text:span text:style-name="T31_2"><text:a xlink:type="simple" xlink:href="https://iati.fcdo.gov.uk/iati_documents/D0006100.odt"><text:span text:style-name="T31_3">https://iati.fcdo.gov.uk/iati_documents/D0006100.odt</text:span></text:a></text:span></text:p>
          </table:table-cell>
        </table:table-row>
        <table:table-row table:style-name="Row8">
          <table:table-cell table:style-name="Cell27">
            <text:p text:style-name="P32"><text:span text:style-name="T32_1">DevTracker<text:s/>Link<text:s/>to<text:s/>results<text:s/>framework:<text:s text:c="2"/></text:span></text:p>
          </table:table-cell>
          <table:table-cell table:style-name="Cell28">
            <text:p text:style-name="P33"><text:span text:style-name="T33_1"><text:s/></text:span><text:span text:style-name="T33_2"><text:a xlink:type="simple" xlink:href="https://iati.fcdo.gov.uk/iati_documents/D0007079.xlsx"><text:span text:style-name="T33_3">https://iati.fcdo.gov.uk/iati_documents/D0007079.xlsx</text:span></text:a></text:span></text:p>
          </table:table-cell>
        </table:table-row>
      </table:table>
      <text:p text:style-name="P34"/>
      <text:p text:style-name="P35"><text:span text:style-name="T35_1">A.<text:s/>SUMMARY<text:s/>AND<text:s/>OVERVIEW<text:s/></text:span></text:p>
      <text:p text:style-name="P36"/>
      <text:p text:style-name="P37"><text:span text:style-name="T37_1">Description<text:s/>of<text:s/>programme<text:s/></text:span></text:p>
      <text:p text:style-name="P38"/>
      <text:p text:style-name="P39"><text:span text:style-name="T39_1">This<text:s/>Annual<text:s/>Review<text:s/>is<text:s/>an<text:s/>update<text:s/>to<text:s/>the<text:s/></text:span><text:span text:style-name="T39_2">Review<text:s/></text:span><text:span text:style-name="T39_3">drafted</text:span><text:span text:style-name="T39_4"><text:s/>in<text:s/>May<text:s/>2025<text:s/>because<text:s/>all<text:s/>the<text:s/>outstanding<text:s/>data<text:s/>from<text:s/>SSHARP’s<text:s/>first<text:s/>year<text:s/>of<text:s/>operation<text:s/>has<text:s/>now<text:s/>been<text:s/>collected,<text:s/>and<text:s/>publishing<text:s/>this<text:s/>Annual<text:s/>Review<text:s/>now<text:s/>resets<text:s/>the<text:s/></text:span><text:span text:style-name="T39_5">system<text:s/>deadlines<text:s/>so<text:s/>that<text:s/>future<text:s/>reviews<text:s/>are<text:s/>in<text:s/>line<text:s/>with<text:s/>when<text:s/>data<text:s/>become<text:s/>available<text:s/>from<text:s/>partners.<text:s/>As<text:s/>such,<text:s/>some<text:s/>sections<text:s/>refer<text:s/>back<text:s/>to<text:s/>the<text:s/>previous<text:s/>Annual<text:s/>Review:<text:s/></text:span><text:span text:style-name="T39_6"><text:a xlink:type="simple" xlink:href="https://devtracker.fcdo.gov.uk/programme/GB-GOV-1-301568/documents"><text:span text:style-name="T39_7">Click<text:s/>here<text:s/>to<text:s/>access<text:s/>previous<text:s/>AR</text:span></text:a></text:span><text:span text:style-name="T39_8">.<text:s/></text:span><text:span text:style-name="T39_9">This<text:s/>review<text:s/>looks<text:s/>at<text:s/>results<text:s/>from<text:s/>SSHARP’s<text:s/>first<text:s/>year<text:s/>of<text:s/>operation,<text:s/>to<text:s/>March<text:s/>2025.</text:span></text:p>
      <text:p text:style-name="P40"/>
      <text:p text:style-name="P41"><text:span text:style-name="T41_1">SSHARP<text:s/>aims<text:s/>to<text:s/>meet<text:s/>humanitarian<text:s/>needs<text:s/>for<text:s/>the<text:s/>most<text:s/>vulnerable<text:s/>people<text:s/>in<text:s/>South<text:s/>Sudan<text:s/>(including<text:s/>both<text:s/>assistance<text:s/>and<text:s/>protection);<text:s/>boost<text:s/>resilience<text:s/>to<text:s/>conflict<text:s/>and<text:s/>climate<text:s/>shocks<text:s/>to<text:s/>strengthen<text:s/>vulnerable<text:s/>communities;<text:s/>and<text:s/>improve<text:s/>efficiency<text:s/>and<text:s/>effectiveness<text:s/>of<text:s/>the<text:s/>humanitarian<text:s/>response.<text:s/>These<text:s/>outcomes<text:s/>will<text:s/>contribute<text:s/>to<text:s/>the<text:s/>impact<text:s/>of<text:s/>saving<text:s/>lives,<text:s/>alleviating<text:s/>suffering,<text:s/>protecting<text:s/>dignity<text:s/>and<text:s/>bolstering<text:s/>resilience.<text:s text:c="2"/>An<text:s/>additional<text:s/>impact<text:s/>is<text:s/>likely<text:s/>to<text:s/>be<text:s/>a<text:s/>reduction<text:s/>in<text:s/>conflict<text:s/>drivers<text:s/>due<text:s/>to<text:s/>increased<text:s/>social<text:s/>cohesion<text:s/>and<text:s/>resilience<text:s/>of<text:s/>communities<text:s/>to<text:s/>cope<text:s/>with<text:s/>shocks<text:s/>and<text:s/>stresses.<text:s/>Avoiding<text:s/>return<text:s/>to<text:s/>conflict<text:s/>is<text:s/></text:span><text:span text:style-name="T41_2">FCDO’s</text:span><text:span text:style-name="T41_3"><text:s/>overarching<text:s/>aim.<text:s/></text:span></text:p>
      <text:p text:style-name="P42"/>
      <text:p text:style-name="P43"><text:span text:style-name="T43_1">Since<text:s/>SSHARP<text:s/>was<text:s/>approved<text:s/>in<text:s/>March<text:s/>2024,<text:s/>South<text:s/>Sudan<text:s/>has<text:s/>continued<text:s/>to<text:s/>face<text:s/>a<text:s/>range<text:s/>of<text:s/>shocks<text:s/>and<text:s/>spikes<text:s/>in<text:s/>need.<text:s/>The<text:s/>negative<text:s/>impact<text:s/>of<text:s/>conflict<text:s/>in<text:s/>neighbouring<text:s/>Sudan<text:s/>continued,<text:s/>with<text:s/>over<text:s/>1.</text:span><text:span text:style-name="T43_2">2</text:span><text:span text:style-name="T43_3"><text:s/>million<text:s/>people<text:s/>seeking<text:s/>shelter<text:s/>in<text:s/>South<text:s/>Sudan<text:s/>since<text:s/>April<text:s/>2023<text:s/>and<text:s/>a<text:s/>range<text:s/>of<text:s/>economic<text:s/>impacts<text:s/>such<text:s/>as<text:s/>disruption<text:s/>to<text:s/>South<text:s/>Sudanese<text:s/>oil<text:s/>exports.<text:s/>Extreme<text:s/>flooding<text:s/>affect</text:span><text:span text:style-name="T43_4">ed</text:span><text:span text:style-name="T43_5"><text:s/>multiple<text:s/>parts<text:s/>of<text:s/>the<text:s/>country<text:s/>from<text:s/>July</text:span><text:span text:style-name="T43_6"><text:s/></text:span><text:span text:style-name="T43_7">to<text:s/>December<text:s/>2024<text:s/>and<text:s/>an<text:s/>outbreak<text:s/>of<text:s/>cholera,<text:s/>originally<text:s/>imported<text:s/>from<text:s/>Sudan,<text:s/>began<text:s/>in<text:s/>late<text:s/>September<text:s/>2024.<text:s/>In<text:s/>January<text:s/>2025,<text:s/>the<text:s/>pause</text:span><text:span text:style-name="T43_8">s</text:span><text:span text:style-name="T43_9"><text:s/>and<text:s/>reductions</text:span><text:span text:style-name="T43_10"><text:s/>in<text:s/>US<text:s/>foreign<text:s/>assistance<text:s/>had<text:s/>immediate<text:s/>effects<text:s/>and<text:s/>created<text:s/>persistent<text:s/>widespread<text:s/>uncertainty.<text:s/></text:span><text:span text:style-name="T43_11">As<text:s/>US<text:s/>funding<text:s/>continues<text:s/>to<text:s/>fall,<text:s/>the<text:s/>aid<text:s/>sector<text:s/>is<text:s/>adjusting.<text:s/></text:span><text:span text:style-name="T43_12">The<text:s/>US<text:s/>contribute</text:span><text:span text:style-name="T43_13">d</text:span><text:span text:style-name="T43_14"><text:s/>over<text:s/>half<text:s/>of<text:s/>all<text:s/>the<text:s/>humanitarian<text:s/>funding<text:s/>to<text:s/>South<text:s/>Sudan<text:s/>($706m<text:s/>in<text:s/>2024,<text:s/>or<text:s/>54.1%)</text:span><text:span text:style-name="T43_15"><text:note text:note-class="footnote"><text:note-citation/><text:note-body><text:p text:style-name="P44"><text:span text:style-name="T44_1"><text:s/></text:span><text:span text:style-name="T44_2">Source:<text:s/>OCHA<text:s/>FTS<text:s/>-<text:s/></text:span><text:span text:style-name="T44_3"><text:a xlink:type="simple" xlink:href="https://fts.unocha.org/countries/211/summary/2024"><text:span text:style-name="T44_4">South<text:s/>Sudan<text:s/>2024<text:s/>|<text:s/>Financial<text:s/>Tracking<text:s/>Service</text:span></text:a></text:span><text:span text:style-name="T44_5"><text:s/></text:span></text:p></text:note-body></text:note></text:span><text:span text:style-name="T44_6"><text:s/></text:span><text:span text:style-name="T44_7">and</text:span><text:span text:style-name="T44_8"><text:s/></text:span><text:span text:style-name="T44_9">the</text:span><text:span text:style-name="T44_10"><text:s/>significant<text:s/></text:span><text:span text:style-name="T44_11">reduction<text:s/>in<text:s/>available<text:s/>resources</text:span><text:span text:style-name="T44_12"><text:s/></text:span><text:span text:style-name="T44_13">is</text:span><text:span text:style-name="T44_14"><text:s/>chang</text:span><text:span text:style-name="T44_15">ing</text:span><text:span text:style-name="T44_16"><text:s/>humanitarian<text:s/>action<text:s/>and<text:s/>outcomes.<text:s/></text:span><text:span text:style-name="T44_17">The<text:s/>reduction<text:s/>in<text:s/>UK<text:s/>O</text:span><text:span text:style-name="T44_18">fficial<text:s/></text:span><text:span text:style-name="T44_19">D</text:span><text:span text:style-name="T44_20">evelopment<text:s/></text:span><text:span text:style-name="T44_21">A</text:span><text:span text:style-name="T44_22">ssistance<text:s/>(ODA)</text:span><text:span text:style-name="T44_23"><text:s/>will<text:s/>also<text:s/>result<text:s/>in<text:s/>changes<text:s/>to<text:s/>this<text:s/>programme</text:span><text:span text:style-name="T44_24">,<text:s/>which<text:s/>will<text:s/>be<text:s/>reflected<text:s/>in<text:s/>the<text:s/>next<text:s/>Annual<text:s/>Review</text:span><text:span text:style-name="T44_25">.<text:s/></text:span></text:p>
      <text:p text:style-name="P45"/>
      <text:p text:style-name="P46"/>
      <text:p text:style-name="P47"><text:span text:style-name="T47_1">Summary<text:s/>supporting<text:s/>narrative<text:s/>for<text:s/>the<text:s/>overall<text:s/>score<text:s/>in<text:s/>this<text:s/>review</text:span></text:p>
      <text:p text:style-name="P48"/>
      <text:p text:style-name="P49"><text:span text:style-name="T49_1">See<text:s/>previous<text:s/>Annual<text:s/>Review<text:s/>for<text:s/>the<text:s/>context<text:s/></text:span><text:span text:style-name="T49_2">and<text:s/>summary<text:s/>of<text:s/>year<text:s/>1<text:s/>of<text:s/>operations.<text:s/></text:span></text:p>
      <text:p text:style-name="P50"/>
      <text:p text:style-name="P51"><text:span text:style-name="T51_1">The<text:s/>programme<text:s/>scores<text:s/>an<text:s/>A</text:span><text:span text:style-name="T51_2">;</text:span><text:span text:style-name="T51_3"><text:s/></text:span><text:span text:style-name="T51_4">70%<text:s/>of<text:s/>outputs<text:s/>scored<text:s/>‘A’<text:s/>(Output<text:s/>1<text:s/>emergency<text:s/>response,<text:s/>Output<text:s/>2<text:s/>famine<text:s/>prevention<text:s/>and<text:s/>Output<text:s/>5<text:s/>enablers)</text:span><text:span text:style-name="T51_5"><text:s/>and</text:span><text:span text:style-name="T51_6"><text:s/>30%<text:s/>scored<text:s/>‘B’<text:s/>(Output<text:s/>3<text:s/>protection/GBV<text:s/>and<text:s/>Output<text:s/>4<text:s/>resilience).<text:s/></text:span><text:span text:style-name="T51_7">UN<text:s/>performance<text:s/>has<text:s/>been<text:s/></text:span><text:span text:style-name="T51_8">good</text:span><text:span text:style-name="T51_9"><text:s/>across<text:s/>agencies.<text:s/>International<text:s/>NGO<text:s/>(INGO)<text:s/>performance<text:s/>has<text:s/>been<text:s/>mixed.<text:s/></text:span><text:span text:style-name="T51_10">All<text:s/>partners<text:s/>apart<text:s/>from<text:s/>THRIVE<text:s/>reached<text:s/>the<text:s/>majority<text:s/>of<text:s/>year<text:s/>1<text:s/>output<text:s/>milestones</text:span><text:span text:style-name="T51_11">.<text:s/>Percentages<text:s/>of<text:s/>outputs<text:s/>me</text:span><text:span text:style-name="T51_12">eting<text:s/>or<text:s/>exceeding<text:s/>milestones</text:span><text:span text:style-name="T51_13"><text:s/>in<text:s/>partner<text:s/>logframes<text:s/>are</text:span><text:span text:style-name="T51_14">:<text:s/>WFP<text:s/></text:span><text:span text:style-name="T51_15">66</text:span><text:span text:style-name="T51_16">%</text:span><text:span text:style-name="T51_17"><text:note text:note-class="endnote"><text:note-citation/><text:note-body><text:p text:style-name="P52"><text:span text:style-name="T52_1"><text:s/></text:span><text:span text:style-name="T52_2">The<text:s/>WFP<text:s/>logframe<text:s/>is<text:s/></text:span><text:span text:style-name="T52_3">still<text:s/>being<text:s/>finalised<text:s/></text:span><text:span text:style-name="T52_4">and<text:s/>should<text:s/>be<text:s/>in<text:s/>place<text:s/>to<text:s/>capture<text:s/>year<text:s/>2<text:s/>results<text:s/>adequately.<text:s/>A</text:span><text:span text:style-name="T52_5">nd<text:s/>this<text:s/>statistic<text:s/>is<text:s/>for<text:s/>the<text:s/>contribution<text:s/>to<text:s/>output<text:s/>2<text:s/>only<text:s/>(i.e.<text:s/>food<text:s/>and<text:s/>cash<text:s/>where<text:s/>the<text:s/>bulk<text:s/>of<text:s/>the<text:s/>UK<text:s/>funds<text:s/>go,<text:s/>and<text:s/>not<text:s/>the<text:s/>resilience<text:s/>or<text:s/>logistics<text:s/></text:span><text:span text:style-name="T52_6">outputs).<text:s/>This<text:s/>also<text:s/>uses<text:s/>milestones<text:s/>and<text:s/>results<text:s/>data<text:s/>up<text:s/>to<text:s/>December<text:s/>2024<text:s/></text:span><text:span text:style-name="T52_7">i.e.,<text:s/>in<text:s/>the<text:s/>middle<text:s/>of<text:s/>the<text:s/>prepositioning<text:s/>phase<text:s/>of<text:s/>WFP’s<text:s/>response,<text:s/>which<text:s/>is<text:s/>shaped<text:s/>by<text:s/>the<text:s/>seasonality<text:s/>in<text:s/>South<text:s/>Sudan.</text:span></text:p></text:note-body></text:note></text:span><text:span text:style-name="T52_8">;</text:span><text:span text:style-name="T52_9"><text:s/>UNICEF<text:s/>78%;<text:s/>IOM<text:s/>83%;<text:s/>IMC<text:s/></text:span><text:span text:style-name="T52_10">7</text:span><text:span text:style-name="T52_11">5</text:span><text:span text:style-name="T52_12">%;<text:s/>ERRM<text:s/>76%;<text:s/>and<text:s/>IMPACT<text:s/></text:span><text:span text:style-name="T52_13">83%</text:span><text:span text:style-name="T52_14">.<text:s/></text:span><text:span text:style-name="T52_15">T</text:span><text:span text:style-name="T52_16">he<text:s/>South<text:s/>Sudan<text:s/>Humanitarian<text:s/>Fund<text:s/>(SSHF,<text:s/>a<text:s/>UNOCHA-managed<text:s/>Country<text:s/>Based<text:s/>Pooled<text:s/>Fund)<text:s/></text:span><text:span text:style-name="T52_17">and<text:s/></text:span><text:span text:style-name="T52_18">the<text:s/>International<text:s/>Committee<text:s/>of<text:s/>the<text:s/>Red<text:s/>Cross<text:s/>(ICRC)</text:span><text:span text:style-name="T52_19"><text:s/>do<text:s/>not<text:s/>provide</text:span><text:span text:style-name="T52_20"><text:s/>direct<text:s/>UK<text:s/>ODA-attributable<text:s/>results</text:span><text:span text:style-name="T52_21">.<text:s/></text:span></text:p>
      <text:p text:style-name="P53"/>
      <text:p text:style-name="P54"><text:span text:style-name="T54_1">Major<text:s/>lessons<text:s/>and<text:s/>recommendations<text:s/>for<text:s/>the<text:s/>year<text:s/>ahead</text:span></text:p>
      <text:p text:style-name="P55"/>
      <text:p text:style-name="P56"><text:span text:style-name="T56_1">Recommendation<text:s/>from<text:s/>previous<text:s/>Annual<text:s/>Review</text:span><text:span text:style-name="T56_2">:<text:s/></text:span><text:span text:style-name="T56_3">The<text:s/>business<text:s/>case<text:s/>states<text:s/></text:span><text:span text:style-name="T56_4">that<text:s/></text:span><text:span text:style-name="T56_5">up<text:s/>to<text:s/>40%<text:s/>of<text:s/>SSHARP<text:s/>spend<text:s/>will<text:s/>be<text:s/></text:span><text:span text:style-name="T56_6">eligible</text:span><text:span text:style-name="T56_7"><text:s/>as<text:s/>International<text:s/>Climate<text:s/>Finance<text:s/>(ICF).<text:s/></text:span><text:span text:style-name="T56_8">The<text:s/>British<text:s/>Embassy<text:s/>Juba<text:s/>(BEJ)</text:span><text:span text:style-name="T56_9"><text:s/>estimate</text:span><text:span text:style-name="T56_10">d</text:span><text:span text:style-name="T56_11"><text:s/>£28m<text:s/>of<text:s/>SSHARP’s<text:s/>budget<text:s/>in<text:s/>2024/25<text:s/>was<text:s/>spent<text:s/>on<text:s/>ICF;<text:s/>this<text:s/></text:span><text:span text:style-name="T56_12">needs<text:s/>to<text:s/>be</text:span><text:span text:style-name="T56_13"><text:s/>systematically<text:s/>tracked<text:s/>so<text:s/>we<text:s/>can<text:s/>measure<text:s/>progress<text:s/>against<text:s/>this<text:s/>objective<text:s/>and<text:s/>the<text:s/>ICF<text:s/>outcome<text:s/>indicator.<text:s/></text:span></text:p>
      <text:p text:style-name="P57"/>
      <text:p text:style-name="P58"><text:span text:style-name="T58_1">Progress</text:span><text:span text:style-name="T58_2">:<text:s/></text:span><text:span text:style-name="T58_3">BEJ</text:span><text:span text:style-name="T58_4"><text:s/>is<text:s/>now<text:s/>systematically<text:s/>tracking<text:s/>ICF<text:s/>spend<text:s/>across<text:s/>SSHARP<text:s/>components</text:span><text:span text:style-name="T58_5">,<text:s/>with<text:s/>partners<text:s/>reporting<text:s/>regularly<text:s/>through<text:s/>established<text:s/>mechanisms</text:span><text:span text:style-name="T58_6">.<text:s/>Y</text:span><text:span text:style-name="T58_7">ear<text:s/>1<text:s/>spend<text:s/>was<text:s/></text:span><text:span text:style-name="T58_8">£27.6m</text:span><text:span text:style-name="T58_9">,<text:s/>covering<text:s/>resilience<text:s/>and<text:s/>livelihoods,<text:s/>flooding<text:s/>response,<text:s/>and<text:s/>infrastructure.<text:s/></text:span><text:span text:style-name="T58_10">Since<text:s/>the<text:s/>previous<text:s/>A</text:span><text:span text:style-name="T58_11">nnual<text:s/></text:span><text:span text:style-name="T58_12">R</text:span><text:span text:style-name="T58_13">eview</text:span><text:span text:style-name="T58_14">,<text:s/></text:span><text:span text:style-name="T58_15">WFP<text:s/>was<text:s/>able<text:s/>to<text:s/>measure<text:s/>progress<text:s/>against</text:span><text:span text:style-name="T58_16"><text:s/>ICF<text:s/></text:span><text:span text:style-name="T58_17">K</text:span><text:span text:style-name="T58_18">ey<text:s/></text:span><text:span text:style-name="T58_19">P</text:span><text:span text:style-name="T58_20">erformance<text:s/></text:span><text:span text:style-name="T58_21">I</text:span><text:span text:style-name="T58_22">ndicator<text:s/>(KPI)</text:span><text:span text:style-name="T58_23"><text:s/>1<text:s/>(</text:span><text:span text:style-name="T58_24">measuring<text:s/>reach<text:s/>of<text:s/>UK<text:s/>ICF<text:s/>climate<text:s/>change<text:s/>adaptation<text:s/>programmes)</text:span><text:span text:style-name="T58_25">;<text:s/>WFP</text:span><text:span text:style-name="T58_26"><text:s/>reached<text:s/>40,000</text:span><text:span text:style-name="T58_27"><text:s/>people<text:s/>(</text:span><text:span text:style-name="T58_28">of<text:s/>which<text:s/></text:span><text:span text:style-name="T58_29">24,000</text:span><text:span text:style-name="T58_30"><text:s/>females</text:span><text:span text:style-name="T58_31">)</text:span><text:span text:style-name="T58_32">.</text:span></text:p>
      <text:p text:style-name="P59"/>
      <text:p text:style-name="P60"><text:span text:style-name="T60_1">Lessons</text:span><text:span text:style-name="T60_2">:</text:span></text:p>
      <text:list text:style-name="LS2" xml:id="list0">
        <text:list-item>
          <text:p text:style-name="P61"><text:span text:style-name="T61_1">C</text:span><text:span text:style-name="T61_2">lear<text:s/>articulation<text:s/>of<text:s/></text:span><text:span text:style-name="T61_3">UK</text:span><text:span text:style-name="T61_4"><text:s/>expectations<text:s/>is<text:s/></text:span><text:span text:style-name="T61_5">worth<text:s/>taking<text:s/>time<text:s/>over,</text:span><text:span text:style-name="T61_6"><text:s/>both<text:s/>at<text:s/>mobilisation<text:s/>stage<text:s/>and<text:s/>reiterated<text:s/>through<text:s/>implementation</text:span><text:span text:style-name="T61_7">,</text:span><text:span text:style-name="T61_8"><text:s/>because<text:s/>of<text:s/>staff<text:s/>turnover<text:s/>at<text:s/>partner<text:s/>organisations.<text:s/></text:span><text:span text:style-name="T61_9">As<text:s/>a<text:s/>donor<text:s/>we<text:s/>have<text:s/>specific<text:s/></text:span><text:span text:style-name="T61_10">requirements</text:span><text:span text:style-name="T61_11"><text:s/></text:span><text:span text:style-name="T61_12">which<text:s/></text:span><text:span text:style-name="T61_13">sometimes<text:s/>need<text:s/>detailed<text:s/>explanation.<text:s/></text:span></text:p>
        </text:list-item>
        <text:list-item>
          <text:p text:style-name="P62"><text:span text:style-name="T62_1">SSHARP<text:s/></text:span><text:span text:style-name="T62_2">is<text:s/>a<text:s/>portfolio<text:s/>of<text:s/>significant<text:s/>size<text:s/></text:span><text:span text:style-name="T62_3">and</text:span><text:span text:style-name="T62_4"><text:s/>complexity</text:span><text:span text:style-name="T62_5">.<text:s/></text:span><text:span text:style-name="T62_6">This<text:s/>was<text:s/>raised<text:s/></text:span><text:span text:style-name="T62_7">as<text:s/>a<text:s/>potential<text:s/>risk<text:s/></text:span><text:span text:style-name="T62_8">by<text:s/>the<text:s/>Quality<text:s/>Assurance<text:s/>Unit<text:s/>at<text:s/>time<text:s/>of<text:s/>approval<text:s/>and<text:s/>the<text:s/>risk<text:s/>has<text:s/>materialised.<text:s/>Keeping<text:s/>abreast<text:s/>of<text:s/>partner<text:s/>performance<text:s/></text:span><text:span text:style-name="T62_9">and<text:s/>corporate<text:s/>requirements<text:s/>across<text:s/>10<text:s/>direct<text:s/>partners<text:s/>leads<text:s/>to<text:s/></text:span><text:span text:style-name="T62_10">staff</text:span><text:span text:style-name="T62_11"><text:s/>being<text:s/>overstretched</text:span><text:span text:style-name="T62_12">.<text:s/></text:span><text:span text:style-name="T62_13">This<text:s/>has<text:s/>been<text:s/>compounded<text:s/>by<text:s/></text:span><text:span text:style-name="T62_14">two<text:s/>unforeseen</text:span><text:span text:style-name="T62_15"><text:s/>vacancies<text:s/></text:span><text:span text:style-name="T62_16">in<text:s/>the<text:s/>team<text:s/></text:span><text:span text:style-name="T62_17">that<text:s/>cannot<text:s/>be<text:s/>filled</text:span><text:span text:style-name="T62_18">.</text:span></text:p>
        </text:list-item>
        <text:list-item>
          <text:p text:style-name="P63"><text:span text:style-name="T63_1">Given<text:s/>the<text:s/>changing<text:s/>context<text:s/></text:span><text:span text:style-name="T63_2">in<text:s/>South<text:s/>Sudan</text:span><text:span text:style-name="T63_3">,<text:s/></text:span><text:span text:style-name="T63_4">SSHARP<text:s/></text:span><text:span text:style-name="T63_5">retains<text:s/>the<text:s/>option<text:s/>of<text:s/>additional<text:s/></text:span><text:span text:style-name="T63_6">flexibility<text:s/>to<text:s/>operate<text:s/>beyond<text:s/>the<text:s/></text:span><text:span text:style-name="T63_7">three</text:span><text:span text:style-name="T63_8"><text:s/>focus<text:s/>states<text:s/></text:span><text:span text:style-name="T63_9">in<text:s/>the<text:s/>country<text:s/>to<text:s/>reach<text:s/></text:span><text:span text:style-name="T63_10">those<text:s/>most<text:s/>in<text:s/>need<text:s/>wherever<text:s/>they<text:s/>may<text:s/>be</text:span><text:span text:style-name="T63_11">.<text:s/>This<text:s/>flexibility<text:s/>should<text:s/>be<text:s/>discussed<text:s/>with<text:s/>the<text:s/>UK,<text:s/>justified<text:s/></text:span><text:span text:style-name="T63_12">based<text:s/>on</text:span><text:span text:style-name="T63_13"><text:s/>clear<text:s/>evidence<text:s/>of<text:s/>need,<text:s/>and<text:s/>agreed<text:s/>in<text:s/>advance<text:s/>of<text:s/>operational<text:s/>changes<text:s/>being<text:s/>initiated</text:span><text:span text:style-name="T63_14">.<text:s/></text:span></text:p>
        </text:list-item>
        <text:list-item>
          <text:p text:style-name="P64"><text:span text:style-name="T64_1">BEJ</text:span><text:span text:style-name="T64_2"><text:s/>recognised<text:s/>the<text:s/>value<text:s/>of<text:s/></text:span><text:span text:style-name="T64_3">regular</text:span><text:span text:style-name="T64_4"><text:s/>meetings<text:s/>with<text:s/>partners<text:s/>as<text:s/>a<text:s/>critical<text:s/>platform<text:s/>for<text:s/>sharing<text:s/>real-time<text:s/>updates,<text:s/>tracking<text:s/>project<text:s/>progress,<text:s/>and<text:s/>discussing<text:s/>key<text:s/>implementation<text:s/>challenges.<text:s/>These<text:s/>meetings<text:s/></text:span><text:span text:style-name="T64_5">have<text:s/></text:span><text:span text:style-name="T64_6">fostered<text:s/>collaborative<text:s/>problem-solving<text:s/>and<text:s/>helped<text:s/>identify<text:s/>mitigation<text:s/>strategies<text:s/>and<text:s/>limitations<text:s/>early<text:s/>on.<text:s/>For<text:s/>example,<text:s/>delays<text:s/>in<text:s/>UNICEF<text:s/>contracting<text:s/>processes<text:s/>were<text:s/>flagged<text:s/>as<text:s/>a<text:s/>potential<text:s/>cause<text:s/>of<text:s/>underspending,<text:s/>while<text:s/>both<text:s/>WFP<text:s/>and<text:s/>UNICEF<text:s/>provided<text:s/>timely<text:s/>updates<text:s/>on<text:s/>conflict<text:s/>dynamics<text:s/>and<text:s/>delivery<text:s/>delays,<text:s/>which<text:s/>informed<text:s/>programme<text:s/>adjustments</text:span><text:span text:style-name="T64_7">.</text:span></text:p>
        </text:list-item>
        <text:list-item>
          <text:p text:style-name="P65"><text:span text:style-name="T65_1">Analysing</text:span><text:span text:style-name="T65_2"><text:s/>political<text:s/>dynamics<text:s/>proved<text:s/>crucial<text:s/>for<text:s/></text:span><text:span text:style-name="T65_3">BEJ</text:span><text:span text:style-name="T65_4">,<text:s/>as<text:s/>it<text:s/>enhanced<text:s/>understanding<text:s/>of<text:s/>the<text:s/>national<text:s/>and<text:s/>state-level<text:s/>political<text:s/>landscape<text:s/>and<text:s/>impact<text:s/>on<text:s/>programme<text:s/>delivery.<text:s/>Insecurity<text:s/>in<text:s/>areas</text:span><text:span text:style-name="T65_5"><text:s/>s</text:span><text:span text:style-name="T65_6">uch<text:s/>as<text:s/>Upper<text:s/>Nile<text:s/>and<text:s/>parts<text:s/>of<text:s/>Jonglei<text:s/>State</text:span><text:span text:style-name="T65_7"><text:s/></text:span><text:span text:style-name="T65_8">posed<text:s/>significant<text:s/>access<text:s/>challenges<text:s/>for<text:s/></text:span><text:span text:style-name="T65_9">delivery<text:s/>of<text:s/></text:span><text:span text:style-name="T65_10">assistance.<text:s/>To<text:s/>address<text:s/>these<text:s/>issues<text:s/></text:span><text:span text:style-name="T65_11">BEJ<text:s/>staff<text:s/>and<text:s/>partners</text:span><text:span text:style-name="T65_12"><text:s/></text:span><text:span text:style-name="T65_13">actively<text:s/>engaged<text:s/>with<text:s/>political<text:s/>actors<text:s/>to<text:s/></text:span><text:span text:style-name="T65_14">advocate<text:s/>for</text:span><text:span text:style-name="T65_15">,<text:s/>or<text:s/>negotiate,</text:span><text:span text:style-name="T65_16"><text:s/></text:span><text:span text:style-name="T65_17">access.<text:s/></text:span></text:p>
        </text:list-item>
      </text:list>
      <text:p text:style-name="P66"/>
      <text:p text:style-name="P67"><text:span text:style-name="T67_1">Recommendations:</text:span></text:p>
      <text:list text:style-name="LS2" xml:id="list5">
        <text:list-item>
          <text:p text:style-name="P68"><text:span text:style-name="T68_1">BEJ<text:s/>should<text:s/>draw<text:s/>the<text:s/></text:span><text:span text:style-name="T68_2">humanitarian<text:s/>and<text:s/>livelihoods<text:s/>team<text:s/>closer<text:s/>to<text:s/>the<text:s/>essential<text:s/>services<text:s/>team,<text:s/>in<text:s/>order<text:s/>to<text:s/>ensure<text:s/>policy<text:s/>and<text:s/>programming<text:s/></text:span><text:span text:style-name="T68_3">from<text:s/>each<text:s/>team<text:s/>enhance<text:s/>the<text:s/>other.<text:s/>Examples<text:s/>of<text:s/>where<text:s/>this<text:s/>is<text:s/>being<text:s/>done<text:s/>are<text:s/>yielding<text:s/>very<text:s/>positive<text:s/>results.<text:s/></text:span></text:p>
        </text:list-item>
        <text:list-item>
          <text:p text:style-name="P69"><text:span text:style-name="T69_1">An<text:s/>economist<text:s/>from<text:s/>the<text:s/>FCDO<text:s/>network<text:s/>should<text:s/>be<text:s/>invited<text:s/>to<text:s/>carry<text:s/>out</text:span><text:span text:style-name="T69_2"><text:s/>a<text:s/></text:span><text:span text:style-name="T69_3">value<text:s/>for<text:s/>money</text:span><text:span text:style-name="T69_4"><text:s/>review<text:s/>of<text:s/>SSHARP<text:s/>partners<text:s/>during<text:s/></text:span><text:span text:style-name="T69_5">SSHARP’s<text:s/>third<text:s/>year.<text:s/></text:span></text:p>
        </text:list-item>
        <text:list-item>
          <text:p text:style-name="P70"><text:span text:style-name="T70_1">The<text:s/>team<text:s/>need</text:span><text:span text:style-name="T70_2">s</text:span><text:span text:style-name="T70_3"><text:s/>to<text:s/></text:span><text:span text:style-name="T70_4">think<text:s/>of<text:s/>alternative<text:s/>ways<text:s/>to<text:s/>monitor<text:s/></text:span><text:span text:style-name="T70_5">programme<text:s/>activity<text:s/>and<text:s/>outputs</text:span><text:span text:style-name="T70_6">,<text:s/>given<text:s/>the<text:s/>reduction<text:s/>in<text:s/>field<text:s/>visits</text:span><text:span text:style-name="T70_7"><text:s/>and<text:s/>wi</text:span><text:span text:style-name="T70_8">thdrawal<text:s/>of<text:s/>plans<text:s/>for<text:s/>an<text:s/>evaluation<text:s/>of<text:s/>the<text:s/>resilience<text:s/>work</text:span><text:span text:style-name="T70_9">.</text:span><text:span text:style-name="T70_10"><text:s/></text:span><text:span text:style-name="T70_11">Ideas<text:s/>being<text:s/>explored<text:s/></text:span><text:span text:style-name="T70_12">and<text:s/>initiated<text:s/></text:span><text:span text:style-name="T70_13">include</text:span><text:span text:style-name="T70_14">:</text:span></text:p>
          <text:list>
            <text:list-item>
              <text:p text:style-name="P71"><text:span text:style-name="T71_1">more<text:s/>use<text:s/>of<text:s/>photographic<text:s/>evidence<text:s/>from<text:s/>partners</text:span><text:span text:style-name="T71_2">;</text:span></text:p>
            </text:list-item>
            <text:list-item>
              <text:p text:style-name="P72"><text:span text:style-name="T72_1">field<text:s/>trips<text:s/>to<text:s/>different<text:s/>destinations</text:span><text:span text:style-name="T72_2"><text:s/>(i.e.<text:s/></text:span><text:span text:style-name="T72_3">travel<text:s/>where<text:s/>we<text:s/>can<text:s/>even<text:s/>if<text:s/>it<text:s/>is<text:s/>not<text:s/>the<text:s/>first<text:s/>or<text:s/>second<text:s/>choice<text:s/>of<text:s/>destination)</text:span><text:span text:style-name="T72_4">;</text:span></text:p>
            </text:list-item>
            <text:list-item>
              <text:p text:style-name="P73"><text:span text:style-name="T73_1">re-wording<text:s/>the<text:s/></text:span><text:span text:style-name="T73_2">Terms<text:s/>of<text:s/>Reference<text:s/>(</text:span><text:span text:style-name="T73_3">ToR</text:span><text:span text:style-name="T73_4">)</text:span><text:span text:style-name="T73_5"><text:s/>for<text:s/>the<text:s/></text:span><text:span text:style-name="T73_6">FCDO</text:span><text:span text:style-name="T73_7"><text:s/>third<text:s/>part</text:span><text:span text:style-name="T73_8">y</text:span><text:span text:style-name="T73_9"><text:s/>monitoring<text:s/>programme<text:s/>to<text:s/>reflect<text:s/>the<text:s/>new<text:s/>context</text:span><text:span text:style-name="T73_10"><text:s/>and<text:s/>buy-in<text:s/>assistance<text:s/></text:span><text:span text:style-name="T73_11">for<text:s/>monitoring<text:s/>that<text:s/>FCDO<text:s/>used<text:s/>to<text:s/>be<text:s/>able<text:s/>to<text:s/>do;</text:span></text:p>
            </text:list-item>
            <text:list-item>
              <text:p text:style-name="P74"><text:span text:style-name="T74_1">asking<text:s/>other<text:s/>donors<text:s/>to<text:s/>share<text:s/>field<text:s/>trip<text:s/>reports</text:span><text:span text:style-name="T74_2">;</text:span></text:p>
            </text:list-item>
            <text:list-item>
              <text:p text:style-name="P75"><text:span text:style-name="T75_1">working<text:s/></text:span><text:span text:style-name="T75_2">harder<text:s/>to<text:s/>obtain</text:span><text:span text:style-name="T75_3"><text:s/>information<text:s/>about<text:s/>the<text:s/>situation<text:s/>on<text:s/>the<text:s/>ground</text:span><text:span text:style-name="T75_4"><text:s/>(networking,<text:s/>contracting<text:s/>out<text:s/>to<text:s/>people<text:s/>with<text:s/>less<text:s/>stringent</text:span><text:span text:style-name="T75_5"><text:s/>security<text:s/></text:span><text:span text:style-name="T75_6">arrangements,<text:s/>and<text:s/>attending<text:s/>seminars<text:s/>and<text:s/>lectures<text:s/>on<text:s/>the<text:s/>context)</text:span><text:span text:style-name="T75_7">;</text:span></text:p>
            </text:list-item>
            <text:list-item>
              <text:p text:style-name="P76"><text:span text:style-name="T76_1">bidding<text:s/>for<text:s/>support<text:s/>from<text:s/>HQ’s<text:s/>evaluation<text:s/>programme.<text:s/></text:span></text:p>
            </text:list-item>
          </text:list>
        </text:list-item>
        <text:list-item>
          <text:p text:style-name="P77"><text:span text:style-name="T77_1">SSHARP<text:s/>needs<text:s/>to<text:s/>exploit<text:s/>the<text:s/>business<text:s/>case<text:s/>facility<text:s/>to<text:s/>be<text:s/>flexible<text:s/>given<text:s/>the<text:s/>changing<text:s/>context</text:span><text:span text:style-name="T77_2"><text:s/>(conflict<text:s/>beyond<text:s/>SSHARP<text:s/>geography<text:s/>in<text:s/>an<text:s/>era<text:s/>of<text:s/>reduced<text:s/>donor<text:s/>funding<text:s/>and<text:s/>a<text:s/>smaller<text:s/>pot<text:s/>of<text:s/>ODA<text:s/>for<text:s/>SSHARP<text:s/>in<text:s/>its<text:s/></text:span><text:span text:style-name="T77_3">final<text:s/>two<text:s/>years)</text:span><text:span text:style-name="T77_4">.<text:s/>This<text:s/>includes<text:s/></text:span><text:span text:style-name="T77_5">maintaining<text:s/>the<text:s/>option<text:s/>of<text:s/></text:span><text:span text:style-name="T77_6">operating<text:s/>beyond<text:s/>the<text:s/>original<text:s/>focus<text:s/>geography<text:s/>of<text:s/>three<text:s/>states<text:s/>and<text:s/></text:span><text:span text:style-name="T77_7">reducing<text:s/></text:span><text:span text:style-name="T77_8">the<text:s/>programme’s<text:s/>complexity</text:span><text:span text:style-name="T77_9">.<text:s/>These<text:s/>decisions<text:s/>will<text:s/>be<text:s/>made<text:s/>in<text:s/>a<text:s/>context<text:s/>of<text:s/>imperfect<text:s/>information</text:span><text:span text:style-name="T77_10">,<text:s/>especially<text:s/>as<text:s/></text:span><text:span text:style-name="T77_11">the<text:s/>full<text:s/>impacts<text:s/>of<text:s/>traditional<text:s/>donor<text:s/>reductions<text:s/>to<text:s/></text:span><text:span text:style-name="T77_12">ODA<text:s/></text:span><text:span text:style-name="T77_13">are<text:s/>not<text:s/>yet<text:s/>quantifiable</text:span><text:span text:style-name="T77_14">.<text:s/></text:span><text:span text:style-name="T77_15">BEJ</text:span><text:span text:style-name="T77_16"><text:s/>needs<text:s/>to<text:s/>get<text:s/>the<text:s/>balance<text:s/>right<text:s/>between<text:s/>waiting<text:s/>to<text:s/>get<text:s/>information<text:s/>on<text:s/>needs,<text:s/>the<text:s/>UN<text:s/>reset,<text:s/>and<text:s/>other<text:s/>donor<text:s/>actions<text:s/>and<text:s/></text:span><text:span text:style-name="T77_17">being<text:s/>a<text:s/>reliable<text:s/>donor<text:s/>offering<text:s/>clarity<text:s/>of<text:s/>purpose<text:s/>and<text:s/>fixed<text:s/>multi-year<text:s/>budgets<text:s/>as<text:s/>soon<text:s/>as<text:s/>possible<text:s/>under<text:s/>SSHARP.</text:span></text:p>
        </text:list-item>
        <text:list-item>
          <text:p text:style-name="P78"><text:span text:style-name="T78_1">The<text:s/></text:span><text:span text:style-name="T78_2">h</text:span><text:span text:style-name="T78_3">umanitarian</text:span><text:span text:style-name="T78_4"><text:s/>and<text:s/>political</text:span><text:span text:style-name="T78_5"><text:s/></text:span><text:span text:style-name="T78_6">t</text:span><text:span text:style-name="T78_7">eam</text:span><text:span text:style-name="T78_8">s</text:span><text:span text:style-name="T78_9"><text:s/>should<text:s/>share<text:s/>information<text:s/>more<text:s/></text:span><text:span text:style-name="T78_10">regularly</text:span><text:span text:style-name="T78_11"><text:s/></text:span><text:span text:style-name="T78_12">to<text:s/>better<text:s/>understand<text:s/>the<text:s/>political<text:s/>and<text:s/>conflict<text:s/>dynamics<text:s/>which<text:s/>impact<text:s/>SSHARP<text:s/>outputs<text:s/>and<text:s/>therefore<text:s/>assess<text:s/>with<text:s/>more<text:s/>nuance<text:s/>how<text:s/>well<text:s/>partners<text:s/>are<text:s/>mitigating<text:s/>risks<text:s/>and<text:s/>adapting<text:s/>programming.<text:s/></text:span></text:p>
        </text:list-item>
        <text:list-item>
          <text:p text:style-name="P79"><text:span text:style-name="T79_1">U</text:span><text:span text:style-name="T79_2">se</text:span><text:span text:style-name="T79_3"><text:s/></text:span><text:span text:style-name="T79_4">programming<text:s/>to<text:s/>inform<text:s/>advocacy</text:span><text:span text:style-name="T79_5">;<text:s/>there<text:s/>is<text:s/>unexploited<text:s/></text:span><text:span text:style-name="T79_6">opportunity<text:s/>to<text:s/>use<text:s/>learning<text:s/>from<text:s/></text:span><text:span text:style-name="T79_7">SSHARP<text:s/></text:span><text:span text:style-name="T79_8">programming<text:s/>to<text:s/>inform<text:s/>advocacy</text:span><text:span text:style-name="T79_9"><text:s/>(for<text:s/>example<text:s/>on<text:s/></text:span><text:span text:style-name="T79_10">humanitarian<text:s/>a</text:span><text:span text:style-name="T79_11">ccess<text:s/>impediments)</text:span><text:span text:style-name="T79_12"><text:s/>but<text:s/>this<text:s/>is<text:s/></text:span><text:span text:style-name="T79_13">currently<text:s/>hindered<text:s/>by<text:s/>focus<text:s/>on<text:s/>programme<text:s/>compliance</text:span><text:span text:style-name="T79_14">.</text:span></text:p>
        </text:list-item>
      </text:list>
      <text:p text:style-name="P80"/>
      <text:h text:style-name="P81" text:outline-level="2"><text:span text:style-name="T81_1">B:<text:s/>THEORY<text:s/>OF<text:s/>CHANGE<text:s/>AND<text:s/>PROGRESS<text:s/>TOWARDS<text:s/>OUTCOMES<text:s/></text:span><text:span text:style-name="T81_2">[1-2<text:s/>pages]</text:span></text:h>
      <text:p text:style-name="P82"/>
      <text:p text:style-name="P83"><text:span text:style-name="T83_1">Summarise<text:s/>the<text:s/>programme’s<text:s/></text:span><text:span text:style-name="T83_2"><text:a xlink:type="simple" xlink:href="https://fcogovuk.sharepoint.com/teams/prof/_layouts/15/Doc.aspx?OR=teams&amp;action=edit&amp;sourcedoc=%7bE730D961-222B-456A-A1B3-DE32308F404E%7d"><text:span text:style-name="T83_3">theory<text:s/>of<text:s/>change</text:span></text:a></text:span><text:span text:style-name="T83_4">,<text:s/>including<text:s/>any<text:s/>changes<text:s/>to<text:s/>outcome<text:s/>and<text:s/>impact<text:s/>indicators<text:s/>from<text:s/>the<text:s/>original<text:s/>business<text:s/>case.</text:span></text:p>
      <text:p text:style-name="P84"/>
      <text:p text:style-name="P85"><text:span text:style-name="T85_1">The<text:s/>Theory<text:s/>of<text:s/>Change<text:s/>(TOC)<text:s/></text:span><text:span text:style-name="T85_2">is<text:s/>set<text:s/>out<text:s/>in<text:s/>the<text:s/>business<text:s/>case<text:s/>and<text:s/>the<text:s/>previous<text:s/>Annual<text:s/>Review</text:span><text:span text:style-name="T85_3"><text:s/>as<text:s/>well<text:s/>as<text:s/>assumptions<text:s/>made</text:span><text:span text:style-name="T85_4">;<text:s/>assumptions</text:span><text:span text:style-name="T85_5"><text:s/>at<text:s/>risk<text:s/>of<text:s/>violation</text:span><text:span text:style-name="T85_6">;</text:span><text:span text:style-name="T85_7"><text:s/>a<text:s/>discussion<text:s/>about<text:s/></text:span><text:span text:style-name="T85_8">the<text:s/>changing<text:s/>context<text:s/>and<text:s/>policy<text:s/>environment</text:span><text:span text:style-name="T85_9">;<text:s/>and<text:s/>report<text:s/>about<text:s/></text:span><text:span text:style-name="T85_10">how<text:s/>SSAHRP<text:s/>supports<text:s/>climate<text:s/>and<text:s/>environment<text:s/>outcomes.</text:span></text:p>
      <text:p text:style-name="P86"/>
      <text:p text:style-name="P87"><text:span text:style-name="T87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87_2">the<text:s/>year<text:s/>ahead?</text:span><text:span text:style-name="T87_3"><text:s/></text:span><text:span text:style-name="T87_4"><text:s/></text:span></text:p>
      <text:p text:style-name="P88"/>
      <text:p text:style-name="P89"><text:span text:style-name="T89_1">The<text:s/>programme<text:s/>is<text:s/>contributing<text:s/>to<text:s/>outcomes<text:s/>and<text:s/>impact</text:span><text:span text:style-name="T89_2">;<text:s/>progress<text:s/>against<text:s/>outputs<text:s/>has<text:s/>been<text:s/>good<text:s/>and<text:s/>the<text:s/></text:span><text:span text:style-name="T89_3">TOC</text:span><text:span text:style-name="T89_4"><text:s/>remains<text:s/>largely<text:s/>intact.<text:s/></text:span><text:span text:style-name="T89_5">That<text:s/>said,<text:s/></text:span><text:span text:style-name="T89_6">impact<text:s/>and<text:s/>outcome<text:s/>indicators<text:s/>are<text:s/></text:span><text:span text:style-name="T89_7">on<text:s/>a<text:s/>downward<text:s/>trajectory</text:span><text:span text:style-name="T89_8"><text:s/>because<text:s/>the<text:s/>context<text:s/>in<text:s/>South<text:s/>Sudan<text:s/>is<text:s/>getting<text:s/>worse</text:span><text:span text:style-name="T89_9"><text:s/>at<text:s/>a<text:s/>greater<text:s/>rate<text:s/>than<text:s/></text:span><text:span text:style-name="T89_10">UK<text:s/>ODA<text:s/>alone<text:s/></text:span><text:span text:style-name="T89_11">can<text:s/>counter.<text:s/>Without<text:s/>SSHARP</text:span><text:span text:style-name="T89_12"><text:s/>we<text:s/>would<text:s/>expect<text:s/>the<text:s/>rate<text:s/>of<text:s/>decline<text:s/>to<text:s/>be<text:s/>faster.<text:s/></text:span><text:span text:style-name="T89_13">Action<text:s/>for<text:s/></text:span><text:span text:style-name="T89_14">next</text:span><text:span text:style-name="T89_15"><text:s/>year<text:s/>includes<text:s/></text:span><text:span text:style-name="T89_16">focussing<text:s/>on<text:s/></text:span><text:span text:style-name="T89_17">mitigating</text:span><text:span text:style-name="T89_18"><text:s/>multi-dimensional<text:s/>risks<text:s/>that<text:s/></text:span><text:span text:style-name="T89_19">threaten</text:span><text:span text:style-name="T89_20"><text:s/>to<text:s/></text:span><text:span text:style-name="T89_21">increase</text:span><text:span text:style-name="T89_22"><text:s/>acute<text:s/>food<text:s/>insecurity<text:s/>and<text:s/>malnutrition</text:span><text:span text:style-name="T89_23"><text:s/>and<text:s/>giving<text:s/>those<text:s/>who<text:s/>are<text:s/>in<text:s/>high<text:s/>need</text:span><text:span text:style-name="T89_24">,</text:span><text:span text:style-name="T89_25"><text:s/>but</text:span><text:span text:style-name="T89_26"><text:s/>who</text:span><text:span text:style-name="T89_27"><text:s/>are<text:s/>losing<text:s/>humanitarian<text:s/>support</text:span><text:span text:style-name="T89_28">,</text:span><text:span text:style-name="T89_29"><text:s/>resilience<text:s/>tools<text:s/>to<text:s/>help<text:s/>them<text:s/>cope.<text:s/></text:span><draw:frame svg:x="-0.134cm" svg:y="1.372cm" svg:width="7.442cm" svg:height="5.706cm" draw:style-name="FR1" text:anchor-type="char" draw:z-index="0"><draw:image xlink:href="Pictures/image1.png" xlink:type="simple" xlink:show="embed" xlink:actuate="onLoad"/></draw:frame><text:span text:style-name="T89_30">Sp</text:span><text:span text:style-name="T89_31">ecifically</text:span><text:span text:style-name="T89_32">,</text:span><text:span text:style-name="T89_33"><text:s/>SSHARP</text:span><text:span text:style-name="T89_34">’s</text:span><text:span text:style-name="T89_35"><text:s/>intended<text:s/></text:span><text:span text:style-name="T89_36">impact<text:s/></text:span><text:span text:style-name="T89_37">is<text:s/>that<text:s/>the<text:s/>humanitarian<text:s/>response<text:s/>in<text:s/>South<text:s/>Sudan<text:s/>saves<text:s/>lives,<text:s/>alleviates<text:s/>suffering,<text:s/>protects<text:s/>dignity,<text:s/>bolsters<text:s/></text:span><text:span text:style-name="T89_38">resilience</text:span><text:span text:style-name="T89_39"><text:s/>and<text:s/>reduces<text:s/>conflict.<text:s/>This<text:s/>is<text:s/>measured<text:s/>via</text:span><text:span text:style-name="T89_40"><text:s/>Integrated<text:s/>Food<text:s/>Security<text:s/>Phase<text:s/>Classification</text:span><text:span text:style-name="T89_41"><text:s/></text:span><text:span text:style-name="T89_42">(</text:span><text:span text:style-name="T89_43">IPC</text:span><text:span text:style-name="T89_44">)</text:span><text:span text:style-name="T89_45"><text:s/>figures</text:span><text:span text:style-name="T89_46"><text:s/>on<text:s/>people<text:s/>in<text:s/>different<text:s/>categories<text:s/>of<text:s/>need</text:span><text:span text:style-name="T89_47">,<text:s/>with<text:s/>the<text:s/>aim<text:s/>to<text:s/>reduce<text:s/>numbers,<text:s/>especially<text:s/>in<text:s/>higher<text:s/>categories.<text:s/>IPC<text:s/>gives<text:s/>us<text:s/></text:span><text:span text:style-name="T89_48">analysis<text:s/>and<text:s/>projections<text:s/></text:span><text:span text:style-name="T89_49">on<text:s/>food<text:s/>insecurity<text:s/>and<text:s/>malnutrition.<text:s/></text:span><text:span text:style-name="T89_50">The<text:s/>maps<text:s/>below<text:s/>are<text:s/>for<text:s/>acute<text:s/>malnutrition,<text:s/>which<text:s/>has<text:s/></text:span><text:span text:style-name="T89_51">slightly<text:s/>worse<text:s/>statistics<text:s/>than<text:s/>acute<text:s/>food<text:s/>insecurity.<text:s/>The<text:s/>maps<text:s/>below<text:s/>show<text:s/></text:span><text:span text:style-name="T89_52">malnutrition<text:s/>was<text:s/>increasing<text:s/></text:span><text:span text:style-name="T89_53">before<text:s/>SSHARP<text:s/>commenced<text:s/>and<text:s/>the<text:s/>trajectory<text:s/>continues,<text:s/>now<text:s/>with<text:s/></text:span><text:span text:style-name="T89_54">4</text:span><text:span text:style-name="T89_55"><text:s/></text:span><text:span text:style-name="T89_56">counties<text:s/></text:span><text:span text:style-name="T89_57">in<text:s/>IPC5<text:s/>(extremely<text:s/>critical)<text:s/>for<text:s/>acute<text:s/>malnutrition<text:s/>(see<text:s/>chart<text:s/></text:span><text:span text:style-name="T89_58">to<text:s/>the<text:s/>left</text:span><text:span text:style-name="T89_59"><text:s/>for<text:s/>July<text:s/>2024<text:s/>–<text:s/>June<text:s/>2025</text:span><text:span text:style-name="T89_60">).<text:s/>A<text:s/>similar<text:s/>trend</text:span><text:span text:style-name="T89_61"><text:s/></text:span><text:span text:style-name="T89_62">can<text:s/>be<text:s/>seen<text:s/>for<text:s/>acute<text:s/>food<text:s/>insecurity<text:s/></text:span><text:span text:style-name="T89_63"><text:a xlink:type="simple" xlink:href="https://www.ipcinfo.org/ipc-country-analysis/details-map/en/c/1159640/?iso3=SSD"><text:span text:style-name="T89_64">here</text:span></text:a></text:span><text:span text:style-name="T89_65">.</text:span></text:p>
      <text:p text:style-name="P90"><draw:frame svg:x="0cm" svg:y="0cm" svg:width="15.921cm" svg:height="3.653cm" draw:style-name="FR2" text:anchor-type="as-char" draw:z-index="0"><draw:image xlink:href="Pictures/image2.png" xlink:type="simple" xlink:show="embed" xlink:actuate="onLoad"/></draw:frame></text:p>
      <text:p text:style-name="P91"><text:span text:style-name="T91_1">Source:<text:s/></text:span><text:span text:style-name="T91_2">IPCinfo.org</text:span></text:p>
      <text:p text:style-name="P92"/>
      <text:p text:style-name="P93"><text:span text:style-name="T93_1">Outcome<text:s/>reporting</text:span><text:span text:style-name="T93_2"><text:s/></text:span><text:span text:style-name="T93_3">echoes<text:s/>the</text:span><text:span text:style-name="T93_4"><text:s/>deteriorating<text:s/></text:span><text:span text:style-name="T93_5">food<text:s/>security</text:span><text:span text:style-name="T93_6"><text:s/>and</text:span><text:span text:style-name="T93_7"><text:s/>nutrition<text:s/></text:span><text:span text:style-name="T93_8">situation.<text:s/></text:span><text:span text:style-name="T93_9">The<text:s/>outcomes<text:s/>in<text:s/>SSHARP’s<text:s/></text:span><text:span text:style-name="T93_10">TOC</text:span><text:span text:style-name="T93_11"><text:s/></text:span><text:span text:style-name="T93_12">aim<text:s/>for</text:span><text:span text:style-name="T93_13"><text:s/>humanitarian<text:s/>and<text:s/>protection<text:s/>needs<text:s/>for<text:s/>the<text:s/>most<text:s/>vulnerable<text:s/>people<text:s/></text:span><text:span text:style-name="T93_14">to</text:span><text:span text:style-name="T93_15"><text:s/>be<text:s/>met</text:span><text:span text:style-name="T93_16">;<text:s/></text:span><text:span text:style-name="T93_17">household<text:s/>food<text:s/>security<text:s/>and<text:s/>nutrition<text:s/></text:span><text:span text:style-name="T93_18">to</text:span><text:span text:style-name="T93_19"><text:s/>be<text:s/>improved</text:span><text:span text:style-name="T93_20">;<text:s/></text:span><text:span text:style-name="T93_21">greater<text:s/>resilience<text:s/>to<text:s/>shocks</text:span><text:span text:style-name="T93_22">;<text:s/>and<text:s/>a<text:s/>more<text:s/>effective<text:s/>and<text:s/>efficient<text:s/>humanitarian<text:s/>response.<text:s/>The<text:s/>indicators<text:s/>in<text:s/>the<text:s/>SSHARP<text:s/>logframe<text:s/>that<text:s/>aim<text:s/>to<text:s/>capture<text:s/>this<text:s/>are<text:s/>reported<text:s/>on<text:s/>below.<text:s/></text:span><text:span text:style-name="T93_23">South<text:s/>Sudan<text:s/>is<text:s/>entering</text:span><text:span text:style-name="T93_24"><text:s/>an<text:s/>era<text:s/>of<text:s/>worsening<text:s/>access<text:s/>and<text:s/>safety<text:s/>for<text:s/>aid<text:s/>workers</text:span><text:span text:style-name="T93_25">;<text:s/>a</text:span><text:span text:style-name="T93_26">bductions<text:s/>are<text:s/>rising<text:s/>and<text:s/></text:span><text:span text:style-name="T93_27">staff<text:s/>from<text:s/></text:span><text:span text:style-name="T93_28">both<text:s/>GOAL<text:s/>and<text:s/>WFP<text:s/></text:span><text:span text:style-name="T93_29">were<text:s/>killed<text:s/>in</text:span><text:span text:style-name="T93_30"><text:s/>early<text:s/>2025</text:span><text:span text:style-name="T93_31"><text:s/>in<text:s/>conflict<text:s/>hotspots</text:span><text:span text:style-name="T93_32">.<text:s/></text:span><text:span text:style-name="T93_33">The<text:s/>humanitarian<text:s/>response<text:s/>is<text:s/>assessed<text:s/>as<text:s/>showing<text:s/>signs<text:s/>of<text:s/>improving<text:s/>efficiency</text:span><text:span text:style-name="T93_34">:<text:s/>i)</text:span><text:span text:style-name="T93_35"><text:s/>partners<text:s/>are<text:s/></text:span><text:span text:style-name="T93_36">using<text:s/>the<text:s/>opportunity<text:s/>of<text:s/></text:span><text:span text:style-name="T93_37">aid<text:s/>cuts<text:s/>to<text:s/>find<text:s/></text:span><text:span text:style-name="T93_38">enhanced</text:span><text:span text:style-name="T93_39"><text:s/>ways<text:s/>of<text:s/>working<text:s/>together</text:span><text:span text:style-name="T93_40"><text:s/>and<text:s/></text:span><text:span text:style-name="T93_41">ii)</text:span><text:span text:style-name="T93_42"><text:s/>targeting<text:s/>is<text:s/>more<text:s/>tightly<text:s/>prioritised</text:span><text:span text:style-name="T93_43">.<text:s/></text:span><text:span text:style-name="T93_44">In<text:s/>2025,<text:s/>the<text:s/></text:span><text:span text:style-name="T93_45">IPC<text:s/>produced<text:s/>a<text:s/></text:span><text:span text:style-name="T93_46">mid-</text:span><text:span text:style-name="T93_47">period</text:span><text:span text:style-name="T93_48"><text:s/>analysis</text:span><text:span text:style-name="T93_49"><text:s/>between<text:s/>annual<text:s/>revisions<text:s/></text:span><text:span text:style-name="T93_50">to<text:s/>help<text:s/></text:span><text:span text:style-name="T93_51">support<text:s/>response<text:s/>adaptations<text:s/>and<text:s/>clearer</text:span><text:span text:style-name="T93_52"><text:s/>prioritisation</text:span><text:span text:style-name="T93_53"><text:s/>of<text:s/>limited<text:s/>resources</text:span><text:span text:style-name="T93_54">.<text:s/>IMPACT<text:s/></text:span><text:span text:style-name="T93_55">Initiatives<text:s/></text:span><text:span text:style-name="T93_56">also<text:s/>produced<text:s/>reports<text:s/>to<text:s/>guide<text:s/>decision<text:s/>making<text:s/>including<text:s/>a<text:s/>famine<text:s/>risk<text:s/>alert<text:s/>for<text:s/>Nasir<text:s/>and<text:s/>Ulang<text:s/>which<text:s/>was<text:s/>widely<text:s/>disseminated<text:s/>and<text:s/>may<text:s/>have<text:s/>contributed<text:s/>to<text:s/>the<text:s/>latest<text:s/>focussed<text:s/>action<text:s/>by<text:s/>the<text:s/>UN<text:s/>in<text:s/>these<text:s/>areas.<text:s/></text:span><text:span text:style-name="T93_57">The<text:s/>UK<text:s/>is<text:s/>pushing<text:s/>for<text:s/>greater<text:s/>improvements<text:s/>to<text:s/>manage<text:s/>changes<text:s/>in<text:s/>funding<text:s/>and<text:s/>in<text:s/>South<text:s/>Sudan.</text:span></text:p>
      <text:p text:style-name="P94"/>
      <table:table table:style-name="Table4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9">
          <table:table-cell table:style-name="Cell29">
            <text:p text:style-name="P95"><text:span text:style-name="T95_1">Outcome<text:s/>title</text:span></text:p>
          </table:table-cell>
          <table:table-cell table:style-name="Cell30">
            <text:p text:style-name="P96"><text:span text:style-name="T96_1">Outcome<text:s/></text:span></text:p>
            <text:p text:style-name="P97"><text:span text:style-name="T97_1">indicator</text:span></text:p>
          </table:table-cell>
          <table:table-cell table:style-name="Cell31">
            <text:p text:style-name="P98"><text:span text:style-name="T98_1">Baseline<text:s/>figures</text:span></text:p>
          </table:table-cell>
          <table:table-cell table:style-name="Cell32">
            <text:p text:style-name="P99"><text:span text:style-name="T99_1">Milestone<text:s/>for<text:s/>SSHARP<text:s/>Y1</text:span></text:p>
          </table:table-cell>
          <table:table-cell table:style-name="Cell33">
            <text:p text:style-name="P100"><text:span text:style-name="T100_1">Actuals<text:s/>for<text:s/>SSHARP<text:s/>Y1</text:span></text:p>
          </table:table-cell>
        </table:table-row>
        <table:table-row table:style-name="Row10">
          <table:table-cell table:style-name="Cell34" table:number-rows-spanned="2">
            <text:p text:style-name="P101"><text:span text:style-name="T101_1">Humanitarian<text:s/>needs<text:s/>including<text:s/>food<text:s/>security,<text:s/>nutrition<text:s/>and<text:s/>protection<text:s/>are<text:s/>met<text:s/>for<text:s/>the<text:s/>most<text:s/>vulnerable<text:s/>people<text:s/>&amp;<text:s/>households</text:span></text:p>
          </table:table-cell>
          <table:table-cell table:style-name="Cell35">
            <text:p text:style-name="P102"><text:span text:style-name="T102_1">1.1:<text:s/>Percentage</text:span></text:p>
            <text:p text:style-name="P103"><text:span text:style-name="T103_1">of<text:s/>households<text:s/>with<text:s/>poor<text:s/>to<text:s/>borderline<text:s/>food<text:s/>consumption</text:span></text:p>
          </table:table-cell>
          <table:table-cell table:style-name="Cell36">
            <text:p text:style-name="P104"><text:span text:style-name="T104_1">Host<text:s/>Communities<text:s/>=<text:s/>58%<text:s/>(F=59%:M=58%)</text:span></text:p>
            <text:p text:style-name="P105"><text:span text:style-name="T105_1">Refugees=<text:s/>55%<text:s/>(F=57%:M=53%)</text:span></text:p>
          </table:table-cell>
          <table:table-cell table:style-name="Cell37">
            <text:p text:style-name="P106"><text:span text:style-name="T106_1">Hosts<text:s/>Com</text:span><text:span text:style-name="T106_2">munities</text:span><text:span text:style-name="T106_3"><text:s/>=<text:s/>54%<text:s/>(F=55%:M=54%)</text:span></text:p>
            <text:p text:style-name="P107"><text:span text:style-name="T107_1">Refugees=<text:s/>49%<text:s/>(F=51%:M=47%)</text:span></text:p>
          </table:table-cell>
          <table:table-cell table:style-name="Cell38">
            <text:p text:style-name="P108"><text:span text:style-name="T108_1">Host<text:s/>Communities<text:s/>=<text:s/>57%<text:s/>(F=57%:M=56%)</text:span></text:p>
            <text:p text:style-name="P109"><text:span text:style-name="T109_1">Refugees=<text:s/>77%<text:s/>(F=<text:s/>74%:M=<text:s/>80%)</text:span><text:span text:style-name="T109_2"><text:s/></text:span></text:p>
            <text:p text:style-name="P110"><text:span text:style-name="T110_1">During<text:s/>SSHARP’s<text:s/>year<text:s/>1,<text:s/>proportion<text:s/>of<text:s/>ho</text:span><text:span text:style-name="T110_2">useholds<text:s/></text:span><text:span text:style-name="T110_3">in<text:s/>host<text:s/>communities<text:s/>which<text:s/>are<text:s/></text:span><text:span text:style-name="T110_4">experiencing</text:span><text:span text:style-name="T110_5"><text:s/></text:span><text:span text:style-name="T110_6">inadequate<text:s/>food<text:s/>consumption<text:s/>has<text:s/>fallen<text:s/>but<text:s/>not<text:s/>as<text:s/>much<text:s/>as<text:s/>aimed<text:s/>for.<text:s/></text:span><text:span text:style-name="T110_7">T</text:span><text:span text:style-name="T110_8">he</text:span><text:span text:style-name="T110_9"><text:s/>proportion<text:s/>among<text:s/>refugees<text:s/>has<text:s/>risen.<text:s/></text:span></text:p>
          </table:table-cell>
        </table:table-row>
        <table:table-row table:style-name="Row11">
          <table:covered-table-cell table:style-name="Cell39">
            <text:p text:style-name="P111"/>
          </table:covered-table-cell>
          <table:table-cell table:style-name="Cell40">
            <text:p text:style-name="P112"><text:span text:style-name="T112_1">1.2:<text:s/> Percent<text:s/>of<text:s/></text:span><text:span text:style-name="T112_2">targeted<text:s/></text:span><text:span text:style-name="T112_3">children<text:s/>and<text:s/>women<text:s/>benefiting<text:s/>from<text:s/>quality<text:s/>integrated<text:s/>nutrition,<text:s/>WASH,<text:s/>and<text:s/>protection<text:s/>services</text:span></text:p>
          </table:table-cell>
          <table:table-cell table:style-name="Cell41">
            <text:p text:style-name="P113"><text:span text:style-name="T113_1">N/A</text:span></text:p>
          </table:table-cell>
          <table:table-cell table:style-name="Cell42">
            <text:p text:style-name="P114"><text:span text:style-name="T114_1">85%</text:span></text:p>
          </table:table-cell>
          <table:table-cell table:style-name="Cell43">
            <text:p text:style-name="P115"><text:span text:style-name="T115_1">104%<text:s/></text:span></text:p>
            <text:p text:style-name="P116"/>
            <text:p text:style-name="P117"><text:span text:style-name="T117_1">UNICEF<text:s/>reached<text:s/>more<text:s/>people<text:s/>than<text:s/>planned</text:span><text:span text:style-name="T117_2">.</text:span></text:p>
          </table:table-cell>
        </table:table-row>
        <table:table-row table:style-name="Row12">
          <table:table-cell table:style-name="Cell44" table:number-rows-spanned="2">
            <text:p text:style-name="P118"><text:span text:style-name="T118_1">Resilience<text:s/>to<text:s/>conflict<text:s/>and<text:s/>climate<text:s/>shocks<text:s/>is<text:s/>strengthened<text:s/>in<text:s/>vulnerable<text:s/>communities.</text:span></text:p>
          </table:table-cell>
          <table:table-cell table:style-name="Cell45">
            <text:p text:style-name="P119"><text:span text:style-name="T119_1">2.1:<text:s/></text:span><text:span text:style-name="T119_2">Percent</text:span><text:span text:style-name="T119_3"><text:s/>of<text:s/>households<text:s/></text:span><text:span text:style-name="T119_4">targeted<text:s/>by<text:s/>WFP</text:span><text:span text:style-name="T119_5"><text:s/>which<text:s/>are</text:span><text:span text:style-name="T119_6"><text:s/></text:span><text:span text:style-name="T119_7">applying<text:s/>emergency<text:s/>and<text:s/>crisis<text:s/>livelihood<text:s/>coping<text:s/>strategies</text:span></text:p>
            <text:p text:style-name="P120"/>
          </table:table-cell>
          <table:table-cell table:style-name="Cell46">
            <text:p text:style-name="P121"><text:span text:style-name="T121_1">36%</text:span></text:p>
          </table:table-cell>
          <table:table-cell table:style-name="Cell47">
            <text:p text:style-name="P122"><text:span text:style-name="T122_1">41%</text:span></text:p>
            <text:p text:style-name="P123"/>
            <text:p text:style-name="P124"><text:span text:style-name="T124_1">A<text:s/>decline<text:s/>was<text:s/>expected<text:s/>–<text:s/>hence<text:s/>this<text:s/>milestone<text:s/>was<text:s/>set</text:span><text:span text:style-name="T124_2"><text:s/>to<text:s/>show<text:s/>an<text:s/>increase<text:s/>in<text:s/>%.</text:span></text:p>
          </table:table-cell>
          <table:table-cell table:style-name="Cell48">
            <text:p text:style-name="P125"><text:span text:style-name="T125_1">50%<text:s/>(F=47%:M=<text:s/>53%)</text:span></text:p>
            <text:p text:style-name="P126"><text:span text:style-name="T126_1">No<text:s/>reduction<text:s/>in</text:span><text:span text:style-name="T126_2"><text:s/></text:span><text:span text:style-name="T126_3">increase<text:s/>in<text:s/>negative<text:s/>coping<text:s/>strategies</text:span><text:span text:style-name="T126_4">;</text:span><text:span text:style-name="T126_5"><text:s/></text:span><text:span text:style-name="T126_6">decline<text:s/>greater<text:s/>than<text:s/>expected.</text:span></text:p>
          </table:table-cell>
        </table:table-row>
        <table:table-row table:style-name="Row13">
          <table:covered-table-cell table:style-name="Cell49">
            <text:p text:style-name="P127"/>
          </table:covered-table-cell>
          <table:table-cell table:style-name="Cell50">
            <text:p text:style-name="P128"><text:span text:style-name="T128_1">2.2:<text:s/></text:span><text:span text:style-name="T128_2">Number<text:s/>of<text:s/>people<text:s/>supported<text:s/>to<text:s/>better<text:s/>adapt<text:s/>to<text:s/>effects<text:s/>of<text:s/>climate<text:s/>change<text:s/>as<text:s/>a<text:s/>result<text:s/>of<text:s/>International<text:s/>Climate<text:s/>Finance<text:s/>(ICF<text:s/>KPI<text:s/>1)<text:s text:c="2"/></text:span></text:p>
          </table:table-cell>
          <table:table-cell table:style-name="Cell51">
            <text:p text:style-name="P129"><text:span text:style-name="T129_1">0</text:span></text:p>
          </table:table-cell>
          <table:table-cell table:style-name="Cell52">
            <text:p text:style-name="P130"><text:span text:style-name="T130_1">TBC</text:span></text:p>
          </table:table-cell>
          <table:table-cell table:style-name="Cell53">
            <text:p text:style-name="P131"><text:span text:style-name="T131_1">TBC</text:span><text:span text:style-name="T131_2"><text:s/></text:span></text:p>
          </table:table-cell>
        </table:table-row>
        <table:table-row table:style-name="Row14">
          <table:table-cell table:style-name="Cell54">
            <text:p text:style-name="P132"><text:span text:style-name="T132_1">Humanitarian<text:s/>response<text:s/>is<text:s/>more<text:s/>effective<text:s/>and<text:s/>efficient.</text:span></text:p>
          </table:table-cell>
          <table:table-cell table:style-name="Cell55">
            <text:p text:style-name="P133"><text:span text:style-name="T133_1">3.1:<text:s/>Number<text:s/>of<text:s/>examples<text:s/>of<text:s/>humanitarian<text:s/>actors<text:s/>prioritising<text:s/>their<text:s/>response,<text:s/>informed<text:s/>by<text:s/>use<text:s/>of<text:s/>evidence,<text:s/>data<text:s/>and<text:s/>UK<text:s/>advocacy<text:s text:c="2"/></text:span></text:p>
          </table:table-cell>
          <table:table-cell table:style-name="Cell56">
            <text:p text:style-name="P134"><text:span text:style-name="T134_1">0</text:span></text:p>
          </table:table-cell>
          <table:table-cell table:style-name="Cell57">
            <text:p text:style-name="P135"><text:span text:style-name="T135_1">3</text:span></text:p>
            <text:p text:style-name="P136"/>
            <text:p text:style-name="P137"/>
          </table:table-cell>
          <table:table-cell table:style-name="Cell58">
            <text:p text:style-name="P138"><text:span text:style-name="T138_1">3</text:span></text:p>
            <text:p text:style-name="P139"><text:span text:style-name="T139_1">E</text:span><text:span text:style-name="T139_2">xamples<text:s/>include<text:s/>REACH<text:s/>support<text:s/>for:</text:span></text:p>
            <text:p text:style-name="P140"><text:span text:style-name="T140_1">Needs<text:s/>Analysis<text:s/>Working<text:s/>Group<text:s/></text:span><text:span text:style-name="T140_2">(NAWG)</text:span><text:span text:style-name="T140_3">;<text:s/></text:span><text:span text:style-name="T140_4"><text:a xlink:type="simple" xlink:href="https://repository.impact-initiatives.org/document/impact/2da73b1c/REACH-South-Sudan_Upper-Nile-State-Alert_February-2025.pdf"><text:span text:style-name="T140_5">Raising<text:s/></text:span><text:span text:style-name="T140_6">awareness<text:s/></text:span><text:span text:style-name="T140_7">on<text:s/>the<text:s/>situation<text:s/>in<text:s/>Upper<text:s/>Nile</text:span></text:a></text:span><text:span text:style-name="T140_8">;<text:s/></text:span><text:span text:style-name="T140_9">Supporting<text:s/>the<text:s/>NGO<text:s/>Forum<text:s/></text:span><text:span text:style-name="T140_10">to<text:s/>assess<text:s/>impacts<text:s/>of<text:s/>USA</text:span><text:span text:style-name="T140_11">ID</text:span><text:span text:style-name="T140_12"><text:s/></text:span><text:span text:style-name="T140_13">c</text:span><text:span text:style-name="T140_14">uts</text:span><text:span text:style-name="T140_15">.</text:span></text:p>
          </table:table-cell>
        </table:table-row>
      </table:table>
      <text:p text:style-name="P141"/>
      <text:p text:style-name="P142"><text:span text:style-name="T142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43"/>
      <text:p text:style-name="P144"><text:span text:style-name="T144_1">The<text:s/>cost<text:s/>of<text:s/>inaction<text:s/>is<text:s/>high.<text:s/>If<text:s/>people<text:s/>in<text:s/></text:span><text:span text:style-name="T144_2">critical<text:s/></text:span><text:span text:style-name="T144_3">need<text:s/>of<text:s/>support<text:s/>do<text:s/>not<text:s/>receive<text:s/>it</text:span><text:span text:style-name="T144_4">,</text:span><text:span text:style-name="T144_5"><text:s/>more<text:s/>will<text:s/>fall<text:s/>into<text:s/>higher<text:s/>severity<text:s/>of<text:s/>need.<text:s/>Reductions<text:s/>to<text:s/>humanitarian<text:s/>support<text:s/>could<text:s/>see<text:s/>further<text:s/>deterioration<text:s/>in<text:s/></text:span><text:span text:style-name="T144_6">food<text:s/>insecurity<text:s/>and<text:s/></text:span><text:span text:style-name="T144_7">malnutrition<text:s/>trends;<text:s/></text:span><text:span text:style-name="T144_8">people<text:s/>may<text:s/>become<text:s/>less<text:s/>able<text:s/>to<text:s/>mitigate<text:s/>risks<text:s/>of<text:s/>flooding<text:s/>to<text:s/>themselves<text:s/>and<text:s/>their<text:s/>livelihoods</text:span><text:span text:style-name="T144_9">;<text:s/>disease<text:s/>outbreaks<text:s/>could<text:s/>continue<text:s/>or<text:s/>spread<text:s/>further<text:s/>if<text:s/>health<text:s/>and<text:s/>water</text:span><text:span text:style-name="T144_10">,<text:s/></text:span><text:span text:style-name="T144_11">sanitation</text:span><text:span text:style-name="T144_12">,<text:s/>and<text:s/></text:span><text:span text:style-name="T144_13">hygiene</text:span><text:span text:style-name="T144_14"><text:s/>(WASH)</text:span><text:span text:style-name="T144_15"><text:s/>interventions<text:s/>are<text:s/>limited;<text:s/>concentrations<text:s/>of<text:s/>people<text:s/>in<text:s/>areas<text:s/>of<text:s/>new<text:s/>or<text:s/>protracted<text:s/>displacement<text:s/></text:span><text:span text:style-name="T144_16">may</text:span><text:span text:style-name="T144_17"><text:s/>lead<text:s/>to<text:s/></text:span><text:span text:style-name="T144_18">further<text:s/></text:span><text:span text:style-name="T144_19">health<text:s/></text:span><text:span text:style-name="T144_20">risks<text:s/>or<text:s/>inter-community<text:s/>tensions</text:span><text:span text:style-name="T144_21"><text:s/>if<text:s/>onward<text:s/>transportation<text:s/>is<text:s/>limited.<text:s/></text:span><text:span text:style-name="T144_22">D</text:span><text:span text:style-name="T144_23">iscontinuation<text:s/>of<text:s/>efforts<text:s/>to<text:s/>develop<text:s/>communities’<text:s/>coping<text:s/>strategies<text:s/></text:span><text:span text:style-name="T144_24">may</text:span><text:span text:style-name="T144_25"><text:s/>increase<text:s/>the<text:s/>humanitarian<text:s/>caseload.<text:s/>All<text:s/>these<text:s/>(non-exhaustive)<text:s/>outcomes<text:s/>from<text:s/>inaction<text:s/>carry<text:s/>enhanced<text:s/>conflict<text:s/>risk.</text:span></text:p>
      <text:p text:style-name="P145"><text:span text:style-name="T145_1">SSHARP<text:s/>complements<text:s/>planned<text:s/></text:span><text:span text:style-name="T145_2">FCDO</text:span><text:span text:style-name="T145_3"><text:s/>support<text:s/>to<text:s/>the<text:s/></text:span><text:span text:style-name="T145_4">World<text:s/>Bank-led<text:s/>Health<text:s/>Sector<text:s/>Transformation<text:s/>Project<text:s/>(</text:span><text:span text:style-name="T145_5">HSTP</text:span><text:span text:style-name="T145_6">)</text:span><text:span text:style-name="T145_7">.<text:s/>T</text:span><text:span text:style-name="T145_8">he<text:s/>country-wide<text:s/>basic<text:s/>package<text:s/>of<text:s/>health<text:s/>services<text:s/>under<text:s/>HSTP<text:s/>does<text:s/>not<text:s/>have<text:s/>a</text:span><text:span text:style-name="T145_9">n<text:s/></text:span><text:span text:style-name="T145_10">emergency</text:span><text:span text:style-name="T145_11"><text:s/>or<text:s/>rapid<text:s/>response</text:span><text:span text:style-name="T145_12"><text:s/>function<text:s/>and<text:s/>humanitarian</text:span><text:span text:style-name="T145_13"><text:s/></text:span><text:span text:style-name="T145_14">support<text:s/>therefore<text:s/>continues<text:s/>to<text:s/>be<text:s/>required<text:s/>to<text:s/>respond<text:s/>where<text:s/>basic<text:s/>health<text:s/>capacity<text:s/>is<text:s/>overwhelmed.<text:s/></text:span></text:p>
      <text:p text:style-name="P146"/>
      <text:p text:style-name="P147"/>
      <text:p text:style-name="P148"/>
      <text:p text:style-name="P149"/>
      <text:h text:style-name="P150" text:outline-level="2"><text:span text:style-name="T150_1">C.<text:s/>DETAILED<text:s/>OUTPUT<text:s/>SCORING</text:span><text:span text:style-name="T150_2"><text:s/></text:span></text:h>
      <text:p text:style-name="P151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5">
          <table:table-cell table:style-name="Cell59">
            <text:p text:style-name="P152"><text:span text:style-name="T152_1">Output<text:s/>Title<text:s/></text:span></text:p>
          </table:table-cell>
          <table:table-cell table:style-name="Cell60" table:number-columns-spanned="4">
            <text:p text:style-name="P153"><text:span text:style-name="T153_1">Rapid<text:s/>emergency<text:s/>responses<text:s/>to<text:s/>new<text:s/>shocks<text:s/>are<text:s/>agile<text:s/>and<text:s/>conflict-<text:s/>and<text:s/>gender<text:s/>sensitive.</text:span></text:p>
          </table:table-cell>
          <table:covered-table-cell/>
          <table:covered-table-cell/>
          <table:covered-table-cell/>
        </table:table-row>
        <table:table-row table:style-name="Row16">
          <table:table-cell table:style-name="Cell61" table:number-columns-spanned="2">
            <text:p text:style-name="P154"><text:span text:style-name="T154_1">Output<text:s/>number:<text:s/></text:span></text:p>
          </table:table-cell>
          <table:covered-table-cell/>
          <table:table-cell table:style-name="Cell62">
            <text:p text:style-name="P155"><text:span text:style-name="T155_1">1</text:span></text:p>
          </table:table-cell>
          <table:table-cell table:style-name="Cell63">
            <text:p text:style-name="P156"><text:span text:style-name="T156_1">Output<text:s/>Score:<text:s/></text:span></text:p>
          </table:table-cell>
          <table:table-cell table:style-name="Cell64">
            <text:p text:style-name="P157"><text:span text:style-name="T157_1">A</text:span></text:p>
          </table:table-cell>
        </table:table-row>
        <table:table-row table:style-name="Row17">
          <table:table-cell table:style-name="Cell65" table:number-columns-spanned="2">
            <text:p text:style-name="P158"><text:span text:style-name="T158_1">Impact<text:s/>weighting<text:s/>(%):<text:s text:c="2"/></text:span></text:p>
          </table:table-cell>
          <table:covered-table-cell/>
          <table:table-cell table:style-name="Cell66">
            <text:p text:style-name="P159"><text:span text:style-name="T159_1">10%</text:span></text:p>
          </table:table-cell>
          <table:table-cell table:style-name="Cell67">
            <text:p text:style-name="P160"><text:span text:style-name="T160_1">Weighting<text:s/>revised<text:s/>since<text:s/>last<text:s/>AR?<text:s/></text:span></text:p>
          </table:table-cell>
          <table:table-cell table:style-name="Cell68">
            <text:p text:style-name="P161"><text:span text:style-name="T161_1">n/a</text:span></text:p>
          </table:table-cell>
        </table:table-row>
      </table:table>
      <text:p text:style-name="P162"/>
      <table:table table:style-name="Table6">
        <table:table-column table:style-name="Column22"/>
        <table:table-column table:style-name="Column23"/>
        <table:table-column table:style-name="Column24"/>
        <table:table-row table:style-name="Row18">
          <table:table-cell table:style-name="Cell69">
            <text:p text:style-name="P163"><text:span text:style-name="T163_1">Indicator(s)</text:span></text:p>
          </table:table-cell>
          <table:table-cell table:style-name="Cell70">
            <text:p text:style-name="P164"><text:span text:style-name="T164_1">Milestone(s)<text:s/>for<text:s/>this<text:s/>review</text:span></text:p>
          </table:table-cell>
          <table:table-cell table:style-name="Cell71">
            <text:p text:style-name="P165"><text:span text:style-name="T165_1">Progress<text:s/></text:span></text:p>
          </table:table-cell>
        </table:table-row>
        <table:table-row table:style-name="Row19">
          <table:table-cell table:style-name="Cell72">
            <text:p text:style-name="P166"><text:span text:style-name="T166_1">#<text:s/>Number<text:s/>of<text:s/>households<text:s/>receiving<text:s/>multi-purpose<text:s/>cash<text:s/>assistance<text:s/>(ERRM)</text:span></text:p>
          </table:table-cell>
          <table:table-cell table:style-name="Cell73">
            <text:p text:style-name="P167"><text:span text:style-name="T167_1">2,299<text:s/></text:span></text:p>
          </table:table-cell>
          <table:table-cell table:style-name="Cell74">
            <text:p text:style-name="P168"><text:span text:style-name="T168_1">Exceeded</text:span><text:span text:style-name="T168_2">:</text:span><text:span text:style-name="T168_3"><text:s/></text:span><text:span text:style-name="T168_4">7,217<text:s/></text:span></text:p>
          </table:table-cell>
        </table:table-row>
        <table:table-row table:style-name="Row20">
          <table:table-cell table:style-name="Cell75">
            <text:p text:style-name="P169"><text:span text:style-name="T169_1">#<text:s/>Number<text:s/>of<text:s/>households<text:s/>with<text:s/>improved<text:s/>access<text:s/>to<text:s/>water<text:s/>(ERRM)</text:span></text:p>
          </table:table-cell>
          <table:table-cell table:style-name="Cell76">
            <text:p text:style-name="P170"><text:span text:style-name="T170_1">2,500</text:span></text:p>
          </table:table-cell>
          <table:table-cell table:style-name="Cell77">
            <text:p text:style-name="P171"><text:span text:style-name="T171_1">Narrowly<text:s/>missed</text:span><text:span text:style-name="T171_2">:<text:s/></text:span><text:span text:style-name="T171_3">2,287</text:span></text:p>
            <text:p text:style-name="P172"><text:span text:style-name="T172_1">There<text:s/>was<text:s/>a<text:s/>WASH<text:s/>core<text:s/>pipeline<text:s/></text:span><text:span text:style-name="T172_2">break,</text:span><text:span text:style-name="T172_3"><text:s/>so<text:s/>ERRM<text:s/>lacked<text:s/>WASH<text:s/>supplies.</text:span></text:p>
          </table:table-cell>
        </table:table-row>
        <table:table-row table:style-name="Row21">
          <table:table-cell table:style-name="Cell78">
            <text:p text:style-name="P173"><text:span text:style-name="T173_1">#<text:s/>Number<text:s/>of<text:s/>people<text:s/>assisted<text:s/>through<text:s/>emergency<text:s/>response<text:s/>(proportion<text:s/>of<text:s/>UK<text:s/>funding)<text:s/>(SSHF)</text:span></text:p>
          </table:table-cell>
          <table:table-cell table:style-name="Cell79">
            <text:p text:style-name="P174"><text:span text:style-name="T174_1">156,000</text:span><text:span text:style-name="T174_2"><text:s/>through<text:s/>SSHF</text:span></text:p>
            <text:p text:style-name="P175"/>
            <text:p text:style-name="P176"><text:span text:style-name="T176_1">(milestone<text:s/>calculated<text:s/>assuming<text:s/>UK’s<text:s/>2023<text:s/></text:span><text:span text:style-name="T176_2">proportion<text:s/>of<text:s/>funding<text:s/>which<text:s/>was<text:s/>13%)</text:span></text:p>
          </table:table-cell>
          <table:table-cell table:style-name="Cell80">
            <text:p text:style-name="P177"><text:span text:style-name="T177_1">Not<text:s/>met</text:span><text:span text:style-name="T177_2"><text:s/>through<text:s/></text:span><text:span text:style-name="T177_3">SSHF</text:span><text:span text:style-name="T177_4">:<text:s/>1</text:span><text:span text:style-name="T177_5">22,000</text:span><text:span text:style-name="T177_6"><text:s/></text:span><text:span text:style-name="T177_7">(calculated<text:s/>as<text:s/>11%<text:s/>of<text:s/>total<text:s/></text:span><text:span text:style-name="T177_8">recipients</text:span><text:span text:style-name="T177_9">,<text:s/>i.e.<text:s/>UK<text:s/></text:span><text:span text:style-name="T177_10">accounted<text:s/>for</text:span><text:span text:style-name="T177_11"><text:s/>11%<text:s/>of<text:s/>funds</text:span><text:span text:style-name="T177_12"><text:s/>in<text:s/>2024</text:span><text:span text:style-name="T177_13">.<text:s/>If<text:s/>UK<text:s/>had<text:s/>accounted<text:s/>for<text:s/>13%<text:s/>of<text:s/>funding<text:s/>again<text:s/>in<text:s/>2024,<text:s/>it<text:s/>would<text:s/>have<text:s/>represented<text:s/>143,000<text:s/></text:span><text:span text:style-name="T177_14">recipients</text:span><text:span text:style-name="T177_15"><text:s/>supported<text:s/>which<text:s/>is<text:s/>still<text:s/>short<text:s/>of<text:s/>the<text:s/>target</text:span><text:span text:style-name="T177_16">).</text:span></text:p>
            <text:p text:style-name="P178"/>
            <text:p text:style-name="P179"><text:span text:style-name="T179_1">ERRM<text:s/>total<text:s/>figures<text:s/></text:span><text:span text:style-name="T179_2">are<text:s/>not<text:s/>captured<text:s/>in<text:s/>the<text:s/>logframe<text:s/>but<text:s/></text:span><text:span text:style-name="T179_3">should<text:s/>be<text:s/>noted:<text:s/></text:span><text:span text:style-name="T179_4">they<text:s/>reached<text:s/>174,275<text:s/>unique<text:s/>recipients<text:s/>through<text:s/>different<text:s/>set</text:span><text:span text:style-name="T179_5">s</text:span><text:span text:style-name="T179_6"><text:s/>of<text:s/>services<text:s/>delivered<text:s/>(all</text:span><text:span text:style-name="T179_7"><text:s/>UK<text:s/></text:span><text:span text:style-name="T179_8">funded).</text:span></text:p>
          </table:table-cell>
        </table:table-row>
      </table:table>
      <text:p text:style-name="P180"/>
      <text:p text:style-name="P181"><text:span text:style-name="T181_1">Briefly<text:s/>describe<text:s/>the<text:s/>output’s<text:s/>activities<text:s/>and<text:s/>provide<text:s/>supporting<text:s/>narrative<text:s/>for<text:s/>the<text:s/>score</text:span></text:p>
      <text:p text:style-name="P182"/>
      <text:p text:style-name="P183"><text:span text:style-name="T183_1">This<text:s/>output<text:s/>focuses<text:s/>on<text:s/>supporting<text:s/>rapid<text:s/>responses<text:s/>and<text:s/>is<text:s/>delivered<text:s/>by<text:s/></text:span><text:span text:style-name="T183_2">i)<text:s/></text:span><text:span text:style-name="T183_3">an<text:s/>NGO<text:s/>consortium,<text:s/>the<text:s/>Emergency<text:s/>Rapid<text:s/>Response<text:s/>Mechanism<text:s/>(ERRM)<text:s/>and<text:s/></text:span><text:span text:style-name="T183_4">ii)<text:s/></text:span><text:span text:style-name="T183_5">the<text:s/>UN<text:s/>Office<text:s/>for<text:s/>the<text:s/>Coordination<text:s/>of<text:s/>Humanitarian<text:s/>Affairs<text:s/>(UNOCHA)-managed<text:s/>Country<text:s/>Based<text:s/>Pooled<text:s/>Fund,<text:s/>the<text:s/>South<text:s/>Sudan<text:s/>Humanitarian<text:s/>Fund<text:s/>(SSHF).<text:s/>Both<text:s/>mechanisms<text:s/>deliver<text:s/>timebound<text:s/>short-term<text:s/>responses<text:s/>to<text:s/>unpredictable<text:s/>events<text:s/>or<text:s/>anticipatory<text:s/>action<text:s/>for<text:s/>future<text:s/>risk</text:span><text:span text:style-name="T183_6">.<text:s/></text:span><text:span text:style-name="T183_7">ERRM<text:s/>performed<text:s/>very<text:s/>well</text:span><text:span text:style-name="T183_8">;</text:span><text:span text:style-name="T183_9"><text:s/></text:span><text:span text:style-name="T183_10">overall<text:s/></text:span><text:span text:style-name="T183_11">meeting<text:s/>or<text:s/>exceeding<text:s/></text:span><text:span text:style-name="T183_12">76%</text:span><text:span text:style-name="T183_13"><text:s/>of<text:s/>output<text:s/>milestones,</text:span><text:span text:style-name="T183_14"><text:s/></text:span><text:span text:style-name="T183_15">and<text:s/></text:span><text:span text:style-name="T183_16">several</text:span><text:span text:style-name="T183_17"><text:s/>milestones</text:span><text:span text:style-name="T183_18"><text:s/>were<text:s/>exceeded</text:span><text:span text:style-name="T183_19"><text:s/>by<text:s/></text:span><text:span text:style-name="T183_20">a<text:s/>significant</text:span><text:span text:style-name="T183_21"><text:s/>margin.<text:s/></text:span><text:span text:style-name="T183_22">SSHF<text:s/>has<text:s/>not<text:s/>met<text:s/></text:span><text:span text:style-name="T183_23">the</text:span><text:span text:style-name="T183_24"><text:s/>milestone</text:span><text:span text:style-name="T183_25">;<text:s/></text:span><text:span text:style-name="T183_26">reports<text:s/>largely<text:s/>on<text:s/></text:span><text:span text:style-name="T183_27">processes</text:span><text:span text:style-name="T183_28">;</text:span><text:span text:style-name="T183_29"><text:s/>and<text:s/>delivery</text:span><text:span text:style-name="T183_30"><text:s/>of<text:s/>o</text:span><text:span text:style-name="T183_31">utputs<text:s/>is<text:s/>hard<text:s/>to<text:s/>track.<text:s/></text:span></text:p>
      <text:p text:style-name="P184"/>
      <text:p text:style-name="P185"><text:span text:style-name="T185_1">ERRM<text:s/></text:span><text:span text:style-name="T185_2">undertook<text:s/>13<text:s/>emergency<text:s/>response</text:span><text:span text:style-name="T185_3">s</text:span><text:span text:style-name="T185_4"><text:s/></text:span><text:span text:style-name="T185_5">with<text:s/>UK<text:s/>funding<text:s/>up<text:s/>until<text:s/>March<text:s/>2025.<text:s/>The<text:s/>locations<text:s/>are<text:s/>shown<text:s/>on<text:s/>the<text:s/>map<text:s/>below.<text:s/>Feedback<text:s/>show</text:span><text:span text:style-name="T185_6">s</text:span><text:span text:style-name="T185_7"><text:s/></text:span><text:span text:style-name="T185_8">98%<text:s/>of<text:s/>the<text:s/>recipients<text:s/>reported<text:s/>they<text:s/>were<text:s/>able<text:s/>to<text:s/>meet<text:s/>their<text:s/>basic<text:s/>needs</text:span><text:span text:style-name="T185_9"><text:s/>thanks<text:s/>to<text:s/>response<text:s/>provisions</text:span><text:span text:style-name="T185_10">.<text:s/></text:span><text:span text:style-name="T185_11">Triggers<text:s/>for<text:s/>responses<text:s/>were<text:s/>flooding,<text:s/>conflict<text:s/></text:span><text:span text:style-name="T185_12">and<text:s/>cholera<text:s/>outbreak.<text:s/></text:span><text:span text:style-name="T185_13">BEJ</text:span><text:span text:style-name="T185_14"><text:s/>monitored<text:s/>their<text:s/>work<text:s/>in<text:s/></text:span><text:span text:style-name="T185_15">the<text:s/></text:span><text:span text:style-name="T185_16">Juba</text:span><text:span text:style-name="T185_17"><text:s/>IDP<text:s/>camp</text:span><text:span text:style-name="T185_18"><text:s/>in<text:s/>January<text:s/>2025<text:s/>and<text:s/>was<text:s/></text:span><text:span text:style-name="T185_19">content</text:span><text:span text:style-name="T185_20"><text:s/>with<text:s/>delivery.<text:s/></text:span><text:span text:style-name="T185_21">Within<text:s/>14<text:s/>days<text:s/>of<text:s/>the<text:s/>alert<text:s/>(trigger),<text:s/>69%<text:s/>of<text:s/>the<text:s/>time<text:s/>ERRM<text:s/>had<text:s/>begun<text:s/>response;<text:s/>the<text:s/>target<text:s/>for<text:s/>this<text:s/></text:span><text:span text:style-name="T185_22">efficiency</text:span><text:span text:style-name="T185_23"><text:s/>measure<text:s/>is<text:s/>65%.<text:s/></text:span><text:span text:style-name="T185_24">The<text:s/></text:span><text:span text:style-name="T185_25">challenges<text:s/>included<text:s/>access<text:s/>constraints<text:s/></text:span><text:span text:style-name="T185_26">following</text:span><text:span text:style-name="T185_27"><text:s/>flooding<text:s/>cutting<text:s/>off<text:s/>roads</text:span><text:span text:style-name="T185_28">;<text:s/></text:span><text:span text:style-name="T185_29">administrative<text:s/>impediments</text:span><text:span text:style-name="T185_30">;</text:span><text:span text:style-name="T185_31"><text:s/>insecurity;<text:s/></text:span><text:span text:style-name="T185_32">and<text:s/>ODA<text:s/>cuts<text:s/>reducing<text:s/>coordination<text:s/>capacity</text:span><text:span text:style-name="T185_33">.</text:span></text:p>
      <text:p text:style-name="P186"/>
      <text:p text:style-name="P187"><text:span text:style-name="T187_1">In<text:s/>South<text:s/>Sudan,<text:s/>the<text:s/>humanitarian<text:s/>sector<text:s/>has<text:s/>not<text:s/>succeeded<text:s/>in<text:s/>exiting<text:s/>because<text:s/>of<text:s/>the<text:s/>absence<text:s/>of<text:s/>systems<text:s/>to<text:s/>handover<text:s/>to,<text:s/>leading<text:s/>to<text:s/>a<text:s/>degree<text:s/>of<text:s/>dependency<text:s/>on<text:s/>the<text:s/>part<text:s/>of<text:s/>recipients<text:s/>and<text:s/>authorities.<text:s/>In<text:s/>the<text:s/>new<text:s/>era<text:s/>of<text:s/>reduced<text:s/>international<text:s/>funding,<text:s/>the<text:s/>UK<text:s/>and<text:s/>humanitarian<text:s/>donor<text:s/>counterparts<text:s/>will<text:s/>push<text:s/>for<text:s/>momentum<text:s/>towards<text:s/>this<text:s/>rapid,<text:s/>mobile,<text:s/>timebound<text:s/>delivery.<text:s/></text:span></text:p>
      <text:p text:style-name="P188"/>
      <text:p text:style-name="P189"><text:span text:style-name="T189_1">SSHF<text:s/>report<text:s/>by<text:s/>calendar<text:s/>year<text:s/>and<text:s/>results<text:s/>are<text:s/>available<text:s/>for<text:s/>2024.<text:s/>The<text:s/>diagrams<text:s/>below<text:s/>summarise<text:s/>total<text:s/>SSHF<text:s/>activity,<text:s/>of<text:s/>which<text:s/>UK<text:s/>funding<text:s/>comprised<text:s/>11%.<text:s/>Attributing<text:s/>11%<text:s/>of<text:s/>results<text:s/>means<text:s/>122,000<text:s/>people<text:s/>were<text:s/>reached<text:s/>with<text:s/>UK<text:s/>funding,<text:s/>which<text:s/>falls<text:s/>short<text:s/>of<text:s/>the<text:s/>anticipated<text:s/>156,000<text:s/>(calculated<text:s/>based<text:s/>on<text:s/>UK<text:s/>funding<text:s/>of<text:s/>13%<text:s/>in<text:s/>2023).<text:s/>The<text:s/>SSHF<text:s/>Annual<text:s/>Report<text:s/>does<text:s/>not<text:s/>go<text:s/>into<text:s/>detail<text:s/>of<text:s/>allocations,<text:s/>i.e.<text:s/>what<text:s/>projects<text:s/>supported.<text:s/></text:span></text:p>
      <text:p text:style-name="P190"><text:span text:style-name="T190_1">Images:<text:s/>Summary<text:s/>information<text:s/>on<text:s/>the<text:s/>SSHF<text:s/>results<text:s/>in<text:s/>2024</text:span></text:p>
      <text:p text:style-name="P191"/>
      <text:p text:style-name="P192"><draw:frame svg:x="0cm" svg:y="0cm" svg:width="3.857cm" svg:height="5.337cm" draw:style-name="FR3" text:anchor-type="as-char" draw:z-index="0"><draw:image xlink:href="Pictures/image3.png" xlink:type="simple" xlink:show="embed" xlink:actuate="onLoad"/></draw:frame><text:span text:style-name="T192_1"><text:s/></text:span><draw:frame svg:x="0cm" svg:y="0cm" svg:width="6.75cm" svg:height="5.04cm" draw:style-name="FR4" text:anchor-type="as-char" draw:z-index="0"><draw:image xlink:href="Pictures/image4.png" xlink:type="simple" xlink:show="embed" xlink:actuate="onLoad"/><svg:desc>A screenshot of a computer

AI-generated content may be incorrect.</svg:desc></draw:frame><draw:frame svg:x="0cm" svg:y="0cm" svg:width="4.336cm" svg:height="5.031cm" draw:style-name="FR5" text:anchor-type="as-char" draw:z-index="0"><draw:image xlink:href="Pictures/image5.png" xlink:type="simple" xlink:show="embed" xlink:actuate="onLoad"/><svg:desc>A screenshot of a computer

AI-generated content may be incorrect.</svg:desc></draw:frame></text:p>
      <text:p text:style-name="P193"/>
      <text:p text:style-name="P194"><text:span text:style-name="T194_1">SSHF<text:s/></text:span><text:span text:style-name="T194_2">has<text:s/>increased<text:s/>its<text:s/>focus</text:span><text:span text:style-name="T194_3"><text:s/>on<text:s/></text:span><text:span text:style-name="T194_4">localisation<text:s/>and<text:s/>in<text:s/>2024<text:s/></text:span><text:span text:style-name="T194_5">30%<text:s/>of<text:s/>the<text:s/>SSHF<text:s/>funding<text:s/>went<text:s/>directly<text:s/>to<text:s/>national<text:s/>NGOs<text:s/>(NNGOs)</text:span><text:span text:style-name="T194_6"><text:s/>including<text:s/>11%<text:s/>to<text:s/>women-led<text:s/>organisations</text:span><text:span text:style-name="T194_7"><text:s/>(WLO)</text:span><text:span text:style-name="T194_8">.<text:s/></text:span><text:span text:style-name="T194_9">The<text:s/>Fund<text:s/>also<text:s/>dedicated<text:s/></text:span><text:span text:style-name="T194_10">£</text:span><text:span text:style-name="T194_11">0.</text:span><text:span text:style-name="T194_12">37</text:span><text:span text:style-name="T194_13">m<text:s/>to<text:s/></text:span><text:span text:style-name="T194_14">capacity<text:s/>building<text:s/>to<text:s/>create<text:s/>a<text:s/>pipeline<text:s/></text:span><text:span text:style-name="T194_15">of<text:s/>NNGOs<text:s/>eligible<text:s/>for<text:s/>financing.<text:s/></text:span><text:span text:style-name="T194_16">NN</text:span><text:span text:style-name="T194_17">GOs<text:s/>can<text:s/>reach<text:s/>areas<text:s/>other<text:s/>partners<text:s/>cannot<text:s/>and<text:s/>have<text:s/></text:span><text:span text:style-name="T194_18">tailored<text:s/>knowledge,<text:s/>meaning<text:s/>they<text:s/>can<text:s/>deliver<text:s/></text:span><text:span text:style-name="T194_19">impactful<text:s/></text:span><text:span text:style-name="T194_20">programming</text:span><text:span text:style-name="T194_21">.<text:s/></text:span></text:p>
      <text:p text:style-name="P195"/>
      <text:p text:style-name="P196"><text:span text:style-name="T196_1">L</text:span><text:span text:style-name="T196_2">ocations<text:s/>supported<text:s/>by<text:s/>the<text:s/>ERRM<text:s/>using<text:s/>UK<text:s/>funding.<text:s/></text:span></text:p>
      <text:p text:style-name="P197"><draw:frame svg:x="0cm" svg:y="0cm" svg:width="9.22cm" svg:height="6.504cm" draw:style-name="FR6" text:anchor-type="as-char" draw:z-index="0"><draw:image xlink:href="Pictures/image6.png" xlink:type="simple" xlink:show="embed" xlink:actuate="onLoad"/></draw:frame></text:p>
      <text:p text:style-name="P198"/>
      <text:p text:style-name="P199"><text:span text:style-name="T19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text:span text:style-name="T199_2">The<text:s/>commitment<text:s/>to<text:s/>continue<text:s/>with<text:s/>ERRM<text:s/>beyond<text:s/>year<text:s/>1<text:s/>was<text:s/>made.</text:span></text:p>
      <text:p text:style-name="P200"/>
      <text:p text:style-name="P201"><text:span text:style-name="T20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02"/>
      <text:p text:style-name="P203"><text:span text:style-name="T203_1">Lesson</text:span><text:span text:style-name="T203_2">:<text:s/>ERRM<text:s/>provides<text:s/>relief<text:s/>for<text:s/>crisis-affected<text:s/>populations<text:s/>for<text:s/>a<text:s/>maximum<text:s/>of<text:s/></text:span><text:span text:style-name="T203_3">3</text:span><text:span text:style-name="T203_4"><text:s/>months.<text:s/>The<text:s/>sector<text:s/>can<text:s/>learn<text:s/>from<text:s/>this<text:s/>approach,<text:s/>especially<text:s/>how<text:s/>they<text:s/>manage<text:s/>exit,<text:s/>which<text:s/>includes<text:s/>communicating<text:s/>clearly<text:s/>with<text:s/>communities<text:s/>at<text:s/>the<text:s/>outset,<text:s/>seeking<text:s/>government<text:s/>or<text:s/>community-led<text:s/>services<text:s/>to<text:s/>hand<text:s/>over<text:s/>to,<text:s/>but<text:s/>departing<text:s/>even<text:s/>if<text:s/>they<text:s/>cannot<text:s/>be<text:s/>found</text:span><text:span text:style-name="T203_5">,<text:s/></text:span><text:span text:style-name="T203_6">once<text:s/>initial<text:s/>emergency<text:s/>needs<text:s/>have<text:s/>been<text:s/>met.<text:s/></text:span></text:p>
      <text:p text:style-name="P204"/>
      <text:p text:style-name="P205"><text:span text:style-name="T205_1">Recommendation<text:s/>from<text:s/>the<text:s/>previous<text:s/>Annual<text:s/>Review</text:span><text:span text:style-name="T205_2">:<text:s/>ERRM<text:s/>to<text:s/>work<text:s/>through<text:s/>HDG<text:s/>to<text:s/>share<text:s/>lessons<text:s/>for<text:s/>‘end<text:s/>of<text:s/>response’<text:s/>options,<text:s/>including<text:s/>in<text:s/>situations<text:s/>where<text:s/>transition<text:s/>to<text:s/>other<text:s/>actors<text:s/>is<text:s/>difficult<text:s/>or<text:s/>not<text:s/>possible.<text:s/></text:span></text:p>
      <text:p text:style-name="P206"><text:span text:style-name="T206_1">Progress</text:span><text:span text:style-name="T206_2">:<text:s/></text:span><text:span text:style-name="T206_3">BEJ</text:span><text:span text:style-name="T206_4"><text:s/>has<text:s/>facilitated<text:s/></text:span><text:span text:style-name="T206_5">2</text:span><text:span text:style-name="T206_6"><text:s/>lesson<text:s/>learning<text:s/>session</text:span><text:span text:style-name="T206_7">s</text:span><text:span text:style-name="T206_8"><text:s/></text:span><text:span text:style-name="T206_9">with<text:s/>ERRM</text:span><text:span text:style-name="T206_10"><text:s/>and<text:s/></text:span><text:span text:style-name="T206_11">HDG</text:span><text:span text:style-name="T206_12"><text:s/>in<text:s/>2025.</text:span></text:p>
      <text:p text:style-name="P207"/>
      <text:p text:style-name="P208"><text:span text:style-name="T208_1">New</text:span><text:span text:style-name="T208_2"><text:s/>Recommendation</text:span><text:span text:style-name="T208_3">:<text:s/></text:span><text:span text:style-name="T208_4">F</text:span><text:span text:style-name="T208_5">acilitate<text:s/>ERRM<text:s/>meeting<text:s/>other<text:s/>partners<text:s/>and<text:s/>sharing<text:s/>lessons<text:s/>beyond<text:s/>HDG.</text:span></text:p>
      <text:p text:style-name="P209"/>
      <text:p text:style-name="P210"><text:span text:style-name="T210_1">Recommendation<text:s/>from<text:s/>the<text:s/>previous<text:s/>Annual<text:s/>Review</text:span><text:span text:style-name="T210_2">:<text:s/>SSHF<text:s/>should<text:s/>remain<text:s/>central<text:s/>to<text:s/>humanitarian<text:s/>action<text:s/>in<text:s/>South<text:s/>Sudan,<text:s/>especially<text:s/>as<text:s/>funding<text:s/>challenges<text:s/>become<text:s/>reality.<text:s/>Prioritisation<text:s/>in<text:s/>scope<text:s/>and<text:s/>geography</text:span><text:span text:style-name="T210_3">,</text:span><text:span text:style-name="T210_4"><text:s/>and<text:s/>timebound<text:s/>response<text:s/>are<text:s/>as<text:s/>important<text:s/>as<text:s/>ever,<text:s/>but<text:s/></text:span><text:span text:style-name="T210_5">the<text:s/>SSHF</text:span><text:span text:style-name="T210_6"><text:s/>needs<text:s/>to<text:s/>also<text:s/>look<text:s/>to<text:s/>efficiencies,<text:s/>for<text:s/>example<text:s/>avoiding<text:s/>too<text:s/>wide<text:s/>a<text:s/>number<text:s/>of<text:s/>partners<text:s/>and<text:s/>overlap<text:s/>of<text:s/>overheads.<text:s text:c="2"/>BEJ<text:s/>(jointly<text:s/>with<text:s/>HDG<text:s/>peers)<text:s/>continues<text:s/>to<text:s/>advocate<text:s/>for<text:s/>strategic<text:s/>use<text:s/>of<text:s/>the<text:s/>fund<text:s/>and<text:s/>transparency<text:s/>around<text:s/>how<text:s/>the<text:s/>funding<text:s/>choices<text:s/>further<text:s/></text:span><text:span text:style-name="T210_7">wider<text:s/>efforts<text:s/>and<text:s/>outcomes</text:span><text:span text:style-name="T210_8">.<text:s/>SSHF<text:s/>could<text:s/>help<text:s/>facilitate<text:s/>this<text:s/>with<text:s/>more<text:s/>timely<text:s/>communications<text:s/>on<text:s/>potential<text:s/>interventions<text:s/>at<text:s/>the<text:s/>correct<text:s/>level<text:s/>of<text:s/>detail.<text:s text:c="2"/></text:span></text:p>
      <text:p text:style-name="P211"><text:span text:style-name="T211_1">Progress</text:span><text:span text:style-name="T211_2">:<text:s/></text:span><text:span text:style-name="T211_3">BEJ<text:s/>has<text:s/>continued<text:s/>to<text:s/>advocate<text:s/>for<text:s/>more<text:s/>strategic<text:s/>use<text:s/>of<text:s/>the<text:s/>SSHF,<text:s/>questioning<text:s/>vision</text:span><text:span text:style-name="T211_4">,<text:s/>decision-making<text:s/>processes,<text:s/>and</text:span><text:span text:style-name="T211_5"><text:s/>number<text:s/>of<text:s/>partners.<text:s/></text:span><text:span text:style-name="T211_6">Most<text:s/>recently<text:s/>this<text:s/>was<text:s/>raised<text:s/>by<text:s/>BEJ<text:s/>in<text:s/>an<text:s/>SSHF<text:s/>donor<text:s/>meeting<text:s/>on<text:s/></text:span><text:span text:style-name="T211_7">10<text:s/>September<text:s/>2025.<text:s/></text:span></text:p>
      <text:p text:style-name="P212"/>
      <text:p text:style-name="P213"><text:span text:style-name="T213_1">Recommendation<text:s/>from<text:s/>the<text:s/>previous<text:s/>Annual<text:s/>Review</text:span><text:span text:style-name="T213_2">:<text:s/>BEJ<text:s/>will<text:s/>continue<text:s/>to<text:s/>push<text:s/>for</text:span><text:span text:style-name="T213_3"><text:s/>reporting<text:s/>on</text:span><text:span text:style-name="T213_4"><text:s/>results<text:s/>on<text:s/>who<text:s/>has<text:s/>benefitted<text:s/>and<text:s/>how<text:s/>–<text:s/>i.e.<text:s/>humanitarian<text:s/>effectiveness<text:s/>-<text:s/>not<text:s/></text:span><text:span text:style-name="T213_5">only</text:span><text:span text:style-name="T213_6"><text:s/>reporting<text:s/></text:span><text:span text:style-name="T213_7">on<text:s/>fund<text:s/>functioning</text:span><text:span text:style-name="T213_8">.<text:s text:c="2"/></text:span><text:span text:style-name="T213_9">The</text:span><text:span text:style-name="T213_10"><text:s/>SSHF<text:s/>needs<text:s/>to<text:s/>avoid<text:s/>‘giving<text:s/>a<text:s/>little<text:s/>bit<text:s/>to<text:s/>everyone</text:span><text:span text:style-name="T213_11">’.</text:span><text:span text:style-name="T213_12"><text:s text:c="2"/>SSHF<text:s/>needs<text:s/>to<text:s/>be<text:s/>ready<text:s/>to<text:s/>make<text:s/>difficult<text:s/>decisions<text:s/>to<text:s/>prioritise<text:s/>humanitarian<text:s/>effectiveness.</text:span></text:p>
      <text:p text:style-name="P214"><text:span text:style-name="T214_1">Progress</text:span><text:span text:style-name="T214_2">:<text:s/>BEJ<text:s/>and<text:s/>other<text:s/>SSHF<text:s/>donors<text:s/>drafted<text:s/>a<text:s/>detailed<text:s/></text:span><text:span text:style-name="T214_3">memo<text:s/>on<text:s/>proposed<text:s/>changes<text:s/>requested<text:s/>from<text:s/>the</text:span><text:span text:style-name="T214_4"><text:s/>SSHF<text:s/>including<text:s/>reporting<text:s/>on<text:s/>results<text:s/>as<text:s/>well<text:s/>as<text:s/></text:span><text:span text:style-name="T214_5">fund<text:s/></text:span><text:span text:style-name="T214_6">functions.<text:s/>Some<text:s/>high</text:span><text:span text:style-name="T214_7">-</text:span><text:span text:style-name="T214_8">level<text:s/>data<text:s/>on<text:s/></text:span><text:span text:style-name="T214_9">recipients</text:span><text:span text:style-name="T214_10"><text:s/>by<text:s/>category<text:s/>were<text:s/>presented<text:s/>to<text:s/>donors<text:s/></text:span><text:span text:style-name="T214_11">but</text:span><text:span text:style-name="T214_12"><text:s/>this<text:s/></text:span><text:span text:style-name="T214_13">was<text:s/>not<text:s/>more<text:s/>than<text:s/>in<text:s/>2023.<text:s/>A</text:span><text:span text:style-name="T214_14"><text:s/>commitment<text:s/></text:span><text:span text:style-name="T214_15">was<text:s/>made<text:s/></text:span><text:span text:style-name="T214_16">to<text:s/>a<text:s/></text:span><text:span text:style-name="T214_17">mid</text:span><text:span text:style-name="T214_18">-</text:span><text:span text:style-name="T214_19">term<text:s/>report<text:s/></text:span><text:span text:style-name="T214_20">on<text:s/>outputs<text:s/>and<text:s/>outcomes</text:span><text:span text:style-name="T214_21">.</text:span><text:span text:style-name="T214_22"><text:s/>Discussion<text:s/>about<text:s/></text:span><text:span text:style-name="T214_23">SSHF<text:s/></text:span><text:span text:style-name="T214_24">vision<text:s/>and<text:s/>strategy</text:span><text:span text:style-name="T214_25"><text:s/></text:span><text:span text:style-name="T214_26">continues.<text:s/></text:span></text:p>
      <text:p text:style-name="P215"/>
      <text:p text:style-name="P216"><text:span text:style-name="T216_1">New</text:span><text:span text:style-name="T216_2"><text:s/>Recommendation</text:span><text:span text:style-name="T216_3">:<text:s/></text:span><text:span text:style-name="T216_4">C</text:span><text:span text:style-name="T216_5">ommitments<text:s/>to<text:s/>change<text:s/>communication<text:s/>and<text:s/>results<text:s/>reporting<text:s/>are<text:s/>delivered<text:s/>on</text:span><text:span text:style-name="T216_6">,</text:span><text:span text:style-name="T216_7"><text:s/>and<text:s/>OCHA<text:s/>and<text:s/>donors<text:s/>hold<text:s/>conversations<text:s/>on<text:s/>the<text:s/></text:span><text:span text:style-name="T216_8">Fund’s<text:s/></text:span><text:span text:style-name="T216_9">strategic<text:s/>vision.<text:s/></text:span></text:p>
      <text:p text:style-name="P217"/>
      <table:table table:style-name="Table7"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22">
          <table:table-cell table:style-name="Cell81">
            <text:p text:style-name="P218"><text:span text:style-name="T218_1">Output<text:s/>Title<text:s/></text:span></text:p>
          </table:table-cell>
          <table:table-cell table:style-name="Cell82" table:number-columns-spanned="4">
            <text:p text:style-name="P219"><text:span text:style-name="T219_1">Inclusive<text:s/>and<text:s/>accountable<text:s/>provision<text:s/>of<text:s/>cash,<text:s/>food,<text:s/>nutrition<text:s/>and<text:s/>WASH<text:s/>for<text:s/>households<text:s/>and<text:s/>communities<text:s/>in<text:s/>areas<text:s/>of<text:s/>greatest<text:s/>need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83" table:number-columns-spanned="2">
            <text:p text:style-name="P220"><text:span text:style-name="T220_1">Output<text:s/>number:<text:s/></text:span></text:p>
          </table:table-cell>
          <table:covered-table-cell/>
          <table:table-cell table:style-name="Cell84">
            <text:p text:style-name="P221"><text:span text:style-name="T221_1">2</text:span></text:p>
          </table:table-cell>
          <table:table-cell table:style-name="Cell85">
            <text:p text:style-name="P222"><text:span text:style-name="T222_1">Output<text:s/>Score:<text:s/></text:span></text:p>
          </table:table-cell>
          <table:table-cell table:style-name="Cell86">
            <text:p text:style-name="P223"><text:span text:style-name="T223_1">A</text:span></text:p>
          </table:table-cell>
        </table:table-row>
        <table:table-row table:style-name="Row24">
          <table:table-cell table:style-name="Cell87" table:number-columns-spanned="2">
            <text:p text:style-name="P224"><text:span text:style-name="T224_1">Impact<text:s/>weighting<text:s/>(%):<text:s text:c="2"/></text:span></text:p>
          </table:table-cell>
          <table:covered-table-cell/>
          <table:table-cell table:style-name="Cell88">
            <text:p text:style-name="P225"><text:span text:style-name="T225_1">50%</text:span></text:p>
          </table:table-cell>
          <table:table-cell table:style-name="Cell89">
            <text:p text:style-name="P226"><text:span text:style-name="T226_1">Weighting<text:s/>revised<text:s/>since<text:s/>last<text:s/>AR?<text:s/></text:span></text:p>
          </table:table-cell>
          <table:table-cell table:style-name="Cell90">
            <text:p text:style-name="P227"><text:span text:style-name="T227_1">n/a</text:span></text:p>
          </table:table-cell>
        </table:table-row>
      </table:table>
      <text:p text:style-name="P228"/>
      <table:table table:style-name="Table8">
        <table:table-column table:style-name="Column30"/>
        <table:table-column table:style-name="Column31"/>
        <table:table-column table:style-name="Column32"/>
        <table:table-row table:style-name="Row25">
          <table:table-cell table:style-name="Cell91">
            <text:p text:style-name="P229"><text:span text:style-name="T229_1">Indicator(s)</text:span></text:p>
          </table:table-cell>
          <table:table-cell table:style-name="Cell92">
            <text:p text:style-name="P230"><text:span text:style-name="T230_1">Milestone(s)<text:s/>for<text:s/>this<text:s/>review</text:span></text:p>
          </table:table-cell>
          <table:table-cell table:style-name="Cell93">
            <text:p text:style-name="P231"><text:span text:style-name="T231_1">Progress<text:s/></text:span></text:p>
          </table:table-cell>
        </table:table-row>
        <table:table-row table:style-name="Row26">
          <table:table-cell table:style-name="Cell94">
            <text:p text:style-name="P232"><text:span text:style-name="T232_1">Number<text:s/>of<text:s/>internally<text:s/>displaced<text:s/>persons<text:s/>(IDP)<text:s/>affected<text:s/>by<text:s/>flood/conflict<text:s/>receiving<text:s/>cash<text:s/>assistance<text:s/>sufficient<text:s/>to<text:s/>meet<text:s/>basic<text:s/>needs<text:s/>(measured<text:s/>by<text:s/>receipt<text:s/>of<text:s/>cash<text:s/>to<text:s/>the<text:s/>value<text:s/>of<text:s/>a<text:s/>"Survival<text:s/>Minimum<text:s/>Expenditure<text:s/>Basket”).<text:s/>(IOM)</text:span></text:p>
          </table:table-cell>
          <table:table-cell table:style-name="Cell95">
            <text:p text:style-name="P233"><text:span text:style-name="T233_1">1,000<text:s/>HH<text:s/>(approx.<text:s/>5,000<text:s/>people)</text:span></text:p>
          </table:table-cell>
          <table:table-cell table:style-name="Cell96">
            <text:p text:style-name="P234"><text:span text:style-name="T234_1">De-prioritised</text:span><text:span text:style-name="T234_2">.<text:s/></text:span><text:span text:style-name="T234_3">This<text:s/>was<text:s/>reduced<text:s/>in-year<text:s/>to<text:s/>prioritise<text:s/>onward<text:s/>transportation</text:span><text:span text:style-name="T234_4"><text:s/>assistance</text:span><text:span text:style-name="T234_5"><text:s/>(OTA)</text:span><text:span text:style-name="T234_6">,<text:s/>to<text:s/>avoid<text:s/>buildup<text:s/>of<text:s/>people<text:s/>in<text:s/>Renk.<text:s/></text:span><text:span text:style-name="T234_7">The<text:s/>milestone<text:s/>for<text:s/>OTA<text:s/>was<text:s/></text:span><text:span text:style-name="T234_8">4,980<text:s/>and<text:s/>they<text:s/></text:span><text:span text:style-name="T234_9">exceed</text:span><text:span text:style-name="T234_10">ed</text:span><text:span text:style-name="T234_11"><text:s/>this</text:span><text:span text:style-name="T234_12">,<text:s/>assisting<text:s/></text:span><text:span text:style-name="T234_13">8,858<text:s/>people.</text:span></text:p>
          </table:table-cell>
        </table:table-row>
        <table:table-row table:style-name="Row27">
          <table:table-cell table:style-name="Cell97">
            <text:p text:style-name="P235"><text:span text:style-name="T235_1">Number<text:s/>of<text:s/>people<text:s/>receiving<text:s/>food<text:s/>assistance<text:s/>unconditionally<text:s/>(disaggregated<text:s/>by<text:s/>sex)<text:s/>(WFP)</text:span></text:p>
          </table:table-cell>
          <table:table-cell table:style-name="Cell98">
            <text:p text:style-name="P236"><text:span text:style-name="T236_1">to<text:s/>497,000</text:span><text:span text:style-name="T236_2"><text:s/>(up<text:s/>from<text:s/>125,000<text:s/>before<text:s/>in-year<text:s/>funding<text:s/>uplift)</text:span></text:p>
          </table:table-cell>
          <table:table-cell table:style-name="Cell99">
            <text:p text:style-name="P237"><text:span text:style-name="T237_1">Not<text:s/>met</text:span><text:span text:style-name="T237_2">.</text:span><text:span text:style-name="T237_3"><text:s/>227,850</text:span><text:span text:style-name="T237_4"><text:s/></text:span><text:span text:style-name="T237_5">(F=142,846<text:s/>M=<text:s/>85,004)</text:span></text:p>
            <text:p text:style-name="P238"/>
          </table:table-cell>
        </table:table-row>
        <table:table-row table:style-name="Row28">
          <table:table-cell table:style-name="Cell100">
            <text:p text:style-name="P239"><text:span text:style-name="T239_1">Number<text:s/>of<text:s/>primary<text:s/>caregivers<text:s/>of<text:s/>children<text:s/>aged<text:s/>0-23<text:s/>months<text:s/>who<text:s/>received<text:s/></text:span><text:span text:style-name="T239_2">Maternal,<text:s/>Infant<text:s/>and<text:s/>Young<text:s/>Child<text:s/>Feeding<text:s/>Nutrition<text:s/>(</text:span><text:span text:style-name="T239_3">MIYCN)<text:s/>counselling<text:s/>services<text:s/>(UNICEF)</text:span></text:p>
          </table:table-cell>
          <table:table-cell table:style-name="Cell101">
            <text:p text:style-name="P240"><text:span text:style-name="T240_1">429,863</text:span></text:p>
          </table:table-cell>
          <table:table-cell table:style-name="Cell102">
            <text:p text:style-name="P241"><text:span text:style-name="T241_1">Met.<text:s/></text:span><text:span text:style-name="T241_2">442,332</text:span></text:p>
            <text:p text:style-name="P242"/>
          </table:table-cell>
        </table:table-row>
        <table:table-row table:style-name="Row29">
          <table:table-cell table:style-name="Cell103">
            <text:p text:style-name="P243"><text:span text:style-name="T243_1">Number<text:s/>of<text:s/>displaced<text:s/>individuals<text:s/>having<text:s/>access<text:s/>to<text:s/>sufficient<text:s/>and<text:s/>safe<text:s/>water<text:s/>for<text:s/>domestic<text:s/>use<text:s/>in<text:s/>Malakal<text:s/>PoC<text:s/>and<text:s/>Bentiu<text:s/>IDP<text:s/>Sites<text:s/>A&amp;B.<text:s/>(IOM)</text:span></text:p>
          </table:table-cell>
          <table:table-cell table:style-name="Cell104">
            <text:p text:style-name="P244"><text:span text:style-name="T244_1">0</text:span></text:p>
          </table:table-cell>
          <table:table-cell table:style-name="Cell105">
            <text:p text:style-name="P245"><text:span text:style-name="T245_1">This<text:s/>was<text:s/>not<text:s/>due<text:s/>in<text:s/>year<text:s/>1</text:span></text:p>
            <text:p text:style-name="P246"/>
          </table:table-cell>
        </table:table-row>
      </table:table>
      <text:p text:style-name="P247"/>
      <text:p text:style-name="P248"><text:span text:style-name="T248_1">Briefly<text:s/>describe<text:s/>the<text:s/>output’s<text:s/>activities<text:s/>and<text:s/>provide<text:s/>supporting<text:s/>narrative<text:s/>for<text:s/>the<text:s/>score</text:span></text:p>
      <text:p text:style-name="P249"/>
      <text:p text:style-name="P250"><text:span text:style-name="T250_1">The<text:s/>aim<text:s/>of<text:s/>output<text:s/></text:span><text:span text:style-name="T250_2">2</text:span><text:span text:style-name="T250_3"><text:s/>is<text:s/>to</text:span><text:span text:style-name="T250_4"><text:s/></text:span><text:span text:style-name="T250_5">reduce<text:s/>risk</text:span><text:span text:style-name="T250_6">s</text:span><text:span text:style-name="T250_7"><text:s/>of<text:s/></text:span><text:span text:style-name="T250_8">acute<text:s/>food<text:s/>insecurity<text:s/>and<text:s/>malnutrition<text:s/>–<text:s/>risks<text:s/>that,<text:s/>among<text:s/>others,<text:s/>have<text:s/>shown<text:s/>to<text:s/>contribute<text:s/>to<text:s/>the<text:s/>likelihood<text:s/>of<text:s/></text:span><text:span text:style-name="T250_9">famine<text:s/></text:span><text:span text:style-name="T250_10">-<text:s/></text:span><text:span text:style-name="T250_11">via<text:s/>multi-sectoral<text:s/>response<text:s/>targeted<text:s/>to<text:s/>populations<text:s/>in<text:s/>areas<text:s/>most<text:s/>at<text:s/>risk.<text:s/>Delivery<text:s/>is<text:s/>via<text:s/>UN<text:s/>partners<text:s/>WFP,<text:s/>UNICEF<text:s/>and<text:s/>IOM.<text:s/></text:span><text:span text:style-name="T250_12">Food<text:s/>insecurity<text:s/>has<text:s/>worsened<text:s/>dramatically<text:s/>in<text:s/>the<text:s/>last<text:s/>decade<text:s/>in<text:s/>absolute<text:s/>and<text:s/>percentage<text:s/>terms.<text:s/>It<text:s/>is<text:s/>a<text:s/>consequence<text:s/>of<text:s/>conflict,<text:s/>climate<text:s/>change<text:s/>and<text:s/>economic<text:s/>shocks</text:span><text:span text:style-name="T250_13"><text:s/>and<text:s/>protracted<text:s/>lack<text:s/>of<text:s/>investment<text:s/>by<text:s/>the<text:s/>Government<text:s/>of<text:s/>South<text:s/>Sudan<text:s/>in<text:s/>basic<text:s/>services<text:s/>for<text:s/>its<text:s/>population</text:span><text:span text:style-name="T250_14">.<text:s/>Famine-likely<text:s/>conditions<text:s/>were<text:s/>declared<text:s/>in<text:s/>parts<text:s/>of<text:s/>the<text:s/>country<text:s/>in<text:s/>2017<text:s/>and<text:s/>2020<text:s/>and<text:s/>a</text:span><text:span text:style-name="T250_15">s<text:s/>of<text:s/>mid-2025</text:span><text:span text:style-name="T250_16"><text:s/></text:span><text:span text:style-name="T250_17">over</text:span><text:span text:style-name="T250_18"><text:s/></text:span><text:span text:style-name="T250_19">83</text:span><text:span text:style-name="T250_20">,000<text:s/>people<text:s/>are<text:s/>in</text:span><text:span text:style-name="T250_21"><text:s/>catastrophic</text:span><text:span text:style-name="T250_22"><text:s/></text:span><text:span text:style-name="T250_23">(</text:span><text:span text:style-name="T250_24">IPC-5</text:span><text:span text:style-name="T250_25">)</text:span><text:span text:style-name="T250_26"><text:s/></text:span><text:span text:style-name="T250_27">food<text:s/>insecurity</text:span><text:span text:style-name="T250_28"><text:note text:note-class="footnote"><text:note-citation/><text:note-body><text:p text:style-name="P251"><text:span text:style-name="T251_1"><text:s/></text:span><text:span text:style-name="T251_2"><text:a xlink:type="simple" xlink:href="https://www.ipcinfo.org/ipc-country-analysis/details-map/en/c/1159640/?iso3=SSD"><text:span text:style-name="T251_3">South<text:s/>Sudan:<text:s/>Acute<text:s/>Food<text:s/>Insecurity<text:s/>Situation<text:s/>Projection<text:s/>Update<text:s/>for<text:s/>April<text:s/>-<text:s/>July<text:s/>2025 |<text:s/>IPC<text:s/>-<text:s/>Integrated<text:s/>Food<text:s/>Security<text:s/>Phase<text:s/>Classification</text:span></text:a></text:span></text:p></text:note-body></text:note></text:span><text:span text:style-name="T251_4">.</text:span><text:span text:style-name="T251_5"><text:s/></text:span><text:span text:style-name="T251_6">39,000<text:s/>are<text:s/>returnees<text:s/>fleeing<text:s/>the<text:s/>Sudan<text:s/>conflict<text:s/>and<text:s/>33,000<text:s/>are<text:s/>in<text:s/>Upper<text:s/>Nile<text:s/>State</text:span><text:span text:style-name="T251_7">.</text:span><text:span text:style-name="T251_8"><text:s/>This<text:s/>has<text:s/>risen<text:s/>from<text:s/>31,000<text:s/></text:span><text:span text:style-name="T251_9">under<text:s/>the<text:s/>previous<text:s/>IPC<text:s/>assessment</text:span><text:span text:style-name="T251_10">,</text:span><text:span text:style-name="T251_11"><text:s/>based<text:s/>on<text:s/>data<text:s/></text:span><text:span text:style-name="T251_12">gathered<text:s/>in</text:span><text:span text:style-name="T251_13"><text:s/></text:span><text:span text:style-name="T251_14">September<text:s/>2024</text:span><text:span text:style-name="T251_15">.<text:s/></text:span></text:p>
      <text:p text:style-name="P252"/>
      <text:p text:style-name="P253"><text:span text:style-name="T253_1">UK<text:s/>funding<text:s/>to<text:s/>WFP<text:s/>is<text:s/>intended<text:s/>to<text:s/>reduce<text:s/>percentage<text:s/>of<text:s/>households<text:s/>with<text:s/>‘poor<text:s/>to<text:s/>borderline’<text:s/>food<text:s/>consumption<text:s/>in<text:s/>targeted<text:s/>areas;<text:s/>reduce<text:s/>application<text:s/>of<text:s/>negative<text:s/>coping<text:s/>strategies<text:s/>that<text:s/>people<text:s/>employ<text:s/>when<text:s/>they<text:s/>lack<text:s/>food;<text:s/>and<text:s/>contribute<text:s/>to<text:s/>prevention<text:s/>of<text:s/>malnutrition.<text:s/>The<text:s/>delivery<text:s/>modality<text:s/>is</text:span><text:span text:style-name="T253_2"><text:s/></text:span><text:span text:style-name="T253_3">a<text:s/>mix<text:s/>of<text:s/>cash<text:s/>distribution<text:s/>where<text:s/>there<text:s/>are<text:s/>functional<text:s/>markets</text:span><text:span text:style-name="T253_4">,</text:span><text:span text:style-name="T253_5"><text:s/>and<text:s/>in-kind<text:s/></text:span><text:span text:style-name="T253_6">food<text:s/></text:span><text:span text:style-name="T253_7">or<text:s/>hybrid<text:s/>(combination<text:s/>of<text:s/>cash<text:s/>and<text:s/>in-kind)<text:s/>distribution<text:s/>where<text:s/>markets<text:s/>are<text:s/>insufficient<text:s/>or<text:s/>cash<text:s/>is<text:s/>not<text:s/>deemed<text:s/>appropriate.<text:s/></text:span></text:p>
      <text:p text:style-name="P254"><text:span text:style-name="T254_1">Regarding<text:s/>cash<text:s/></text:span><text:span text:style-name="T254_2">distributio</text:span><text:span text:style-name="T254_3">n</text:span><text:span text:style-name="T254_4">,<text:s/>between<text:s/>June<text:s/>and<text:s/>December<text:s/>2024,<text:s/></text:span><text:span text:style-name="T254_5">WFP</text:span><text:span text:style-name="T254_6"><text:s/></text:span><text:span text:style-name="T254_7">distributed<text:s/>£35m</text:span><text:span text:style-name="T254_8"><text:s/></text:span><text:span text:style-name="T254_9">in<text:s/>South<text:s/>Sudan,<text:s/>of<text:s/>which<text:s/>£0.9m<text:s/>is<text:s/>attributable<text:s/>to<text:s/>UK<text:s/>funding.</text:span><text:span text:style-name="T254_10"><text:s/>Between<text:s/>January<text:s/>and<text:s/>June<text:s/>2025,<text:s/>they<text:s/>distributed<text:s/>£1.6m<text:s/></text:span><text:span text:style-name="T254_11">in<text:s/>cash<text:s/>with<text:s/>UK<text:s/>funding</text:span><text:span text:style-name="T254_12">.<text:s/>Between<text:s/>their<text:s/>cash<text:s/>and<text:s/>in-kind<text:s/>food<text:s/>distributions<text:s/>as<text:s/>part<text:s/>of<text:s/>their<text:s/>humanitarian<text:s/>programming,<text:s/>WFP<text:s/>reached<text:s/></text:span><text:span text:style-name="T254_13">1.1<text:s/>million<text:s/>people</text:span><text:span text:style-name="T254_14"><text:s/>in<text:s/>the<text:s/>first<text:s/>half<text:s/>of<text:s/>2025<text:s/>with<text:s/>UK<text:s/>support</text:span><text:span text:style-name="T254_15">.</text:span><text:span text:style-name="T254_16"><text:s/>Despite<text:s/>significant<text:s/>limitations<text:s/>we<text:s/>continue<text:s/>to<text:s/>push<text:s/>partners<text:s/>including<text:s/>WFP,<text:s/>to<text:s/>persevere<text:s/>with<text:s/>cash<text:s/>as<text:s/>a<text:s/>modality<text:s/></text:span><text:span text:style-name="T254_17">given<text:s/>the<text:s/>known<text:s/>benefits<text:s/>and<text:s/></text:span><text:span text:style-name="T254_18">efficiencies.<text:s/>We<text:s/>also<text:s/>push<text:s/>partners<text:s/>to<text:s/></text:span><text:span text:style-name="T254_19">investigate</text:span><text:span text:style-name="T254_20"><text:s/>alternative<text:s/>methods<text:s/>for<text:s/>more<text:s/>efficient<text:s/>delivery<text:s/>of<text:s/>cash,<text:s/>including</text:span><text:span text:style-name="T254_21"><text:s/></text:span><text:span text:style-name="T254_22">through<text:s/>collective<text:s/>negotiation<text:s/>efforts<text:s/>with<text:s/>Financial<text:s/>Services<text:s/>Providers<text:s/>(FSP)<text:s/>to<text:s/>lower<text:s/>service<text:s/>fees<text:s/>or<text:s/>through<text:s/></text:span><text:span text:style-name="T254_23">mobile<text:s/>money</text:span><text:span text:style-name="T254_24">.<text:s/></text:span></text:p>
      <text:p text:style-name="P255"><text:span text:style-name="T255_1">In<text:s/>areas<text:s/>where<text:s/>cash<text:s/>is<text:s/>not<text:s/>feasible,<text:s/>WFP<text:s/>distributes<text:s/>food.</text:span><text:span text:style-name="T255_2"><text:s/></text:span><text:span text:style-name="T255_3">Interventions<text:s/>in<text:s/>the<text:s/>period<text:s/>faced<text:s/>a<text:s/>range<text:s/>of<text:s/>challenges,<text:s/>including</text:span><text:span text:style-name="T255_4"><text:s/>weather<text:s/>conditions<text:s/>leading<text:s/>to<text:s/>flight<text:s/>cancellations,<text:s/>flooding<text:s/>that<text:s/>rendered<text:s/>roads<text:s/>impassable,<text:s/>and<text:s/>conflict,<text:s/>particularly<text:s/>in<text:s/>Upper<text:s/>Nile<text:s/>State,<text:s/>which<text:s/>disrupted<text:s/>transport<text:s/>along<text:s/>the<text:s/>Sobat<text:s/>and<text:s/>Nile<text:s/>rivers.</text:span><text:span text:style-name="T255_5"><text:s/>Due<text:s/>to<text:s/>lack<text:s/>of<text:s/>access<text:s/>due<text:s/>to<text:s/>conflict,<text:s/>certain<text:s/>populations<text:s/>were<text:s/>not<text:s/>reached<text:s/>at<text:s/>all<text:s/></text:span><text:span text:style-name="T255_6">by<text:s/>mid-2025<text:s/>–<text:s/>for<text:s/>example,<text:s/>in<text:s/>Nasir<text:s/>County,<text:s/>65%<text:s/>of<text:s/>the<text:s/>targeted<text:s/>population<text:s/>(roughly<text:s/>70,000<text:s/>people)<text:s/>had<text:s/>not<text:s/>yet<text:s/>received<text:s/>food<text:s/>assistance.</text:span></text:p>
      <text:p text:style-name="P256"><text:span text:style-name="T256_1">Food<text:s/>distribution<text:s/>commenced<text:s/>in<text:s/>January</text:span><text:span text:style-name="T256_2"><text:s/>2025.<text:s/></text:span><text:span text:style-name="T256_3">Humanitarian<text:s/>food<text:s/>rations<text:s/>consist<text:s/>of<text:s/>basic<text:s/>grains,<text:s/>pulses,<text:s/>cooking<text:s/>oil<text:s/>and<text:s/>salt.<text:s/></text:span><text:span text:style-name="T256_4">Due<text:s/>to<text:s/>large-scale<text:s/>needs<text:s/>but<text:s/>limited<text:s/>resources,<text:s/>for<text:s/>a<text:s/>number<text:s/>of<text:s/>years<text:s/>no-one<text:s/>in<text:s/>South<text:s/>Sudan<text:s/>has<text:s/>received</text:span><text:span text:style-name="T256_5"><text:s/>a<text:s/>full<text:s/>100%<text:s/>humanitarian<text:s/>food<text:s/>assistance<text:s/>ration.<text:s/>In<text:s/>highest<text:s/>priority<text:s/>counties<text:s/>–<text:s/>judged<text:s/>to<text:s/>be<text:s/>so<text:s/>due<text:s/>to<text:s/>the<text:s/>combination<text:s/>of<text:s/>populations<text:s/>in<text:s/>IPC-4<text:s/>(emergency)<text:s/>and<text:s/>pockets<text:s/>of<text:s/>IPC-5<text:s/>(catastrophic)<text:s/>food<text:s/>insecurity,<text:s/>plus<text:s/>other<text:s/>critical<text:s/>indicators<text:s/>including<text:s/>prevalence<text:s/>of<text:s/>malnutrition<text:s/>–<text:s/>populations<text:s/>were<text:s/>provided</text:span><text:span text:style-name="T256_6"><text:s/>with<text:s/>70%<text:s/>rations</text:span><text:span text:style-name="T256_7"><text:s/>(ie</text:span><text:span text:style-name="T256_8"><text:s/>covering<text:s/></text:span><text:span text:style-name="T256_9">caloric<text:s/>needs<text:s/>of<text:s/>a<text:s/>household<text:s/></text:span><text:span text:style-name="T256_10">for</text:span><text:span text:style-name="T256_11"><text:s/>21<text:s/>days).<text:s/></text:span><text:span text:style-name="T256_12">In<text:s/>January,<text:s/>the<text:s/></text:span><text:span text:style-name="T256_13">counties<text:s/>of<text:s/></text:span><text:span text:style-name="T256_14">Malakal</text:span><text:span text:style-name="T256_15"><text:s/>–<text:s/>including<text:s/>in<text:s/>the<text:s/>Malakal<text:s/>Protection<text:s/>of<text:s/>Civilians<text:s/>(PoC</text:span><text:span text:style-name="T256_16">)<text:s/>site</text:span><text:span text:style-name="T256_17"><text:s/>(Upper<text:s/>Nile<text:s/>State)</text:span><text:span text:style-name="T256_18">,<text:s/></text:span><text:span text:style-name="T256_19">Uror</text:span><text:span text:style-name="T256_20"><text:s/>(Jonglei)</text:span><text:span text:style-name="T256_21"><text:s/>and<text:s/>Pibor</text:span><text:span text:style-name="T256_22"><text:s/>(Greater<text:s/>Pibor<text:s/>Administrative<text:s/>Area)</text:span><text:span text:style-name="T256_23"><text:s/>were<text:s/>first<text:s/>reached,<text:s/>followed<text:s/>by<text:s/>r</text:span><text:span text:style-name="T256_24">efugees<text:s/>in<text:s/>Yida</text:span><text:span text:style-name="T256_25"><text:s/>(Ruweng<text:s/>Administrative<text:s/>Area)</text:span><text:span text:style-name="T256_26"><text:s/>and<text:s/>Maban</text:span><text:span text:style-name="T256_27"><text:s/></text:span><text:span text:style-name="T256_28">camps<text:s/></text:span><text:span text:style-name="T256_29">(Upper<text:s/>Nile<text:s/>State),<text:s/>plus<text:s/>internally<text:s/>displaced<text:s/>South<text:s/>Sudanese<text:s/>in<text:s/></text:span><text:span text:style-name="T256_30">Bentiu<text:s/></text:span><text:span text:style-name="T256_31">IDP<text:s/>camp</text:span><text:span text:style-name="T256_32"><text:s/>(Unity<text:s/>State)</text:span><text:span text:style-name="T256_33"><text:s/></text:span><text:span text:style-name="T256_34">who<text:s/>all<text:s/></text:span><text:span text:style-name="T256_35">received<text:s/>50%<text:s/>rations</text:span><text:span text:style-name="T256_36"><text:s/>(ie<text:s/></text:span><text:span text:style-name="T256_37">covering<text:s/>caloric<text:s/>needs<text:s/>of<text:s/>a<text:s/>household<text:s/>for<text:s/>14<text:s/>days)</text:span><text:span text:style-name="T256_38">.<text:s/></text:span><text:span text:style-name="T256_39">Distributions<text:s/>for<text:s/>Priority<text:s/></text:span><text:span text:style-name="T256_40">2<text:s/>and<text:s/>3</text:span><text:span text:style-name="T256_41"><text:s/>counties<text:s/>began<text:s/>in<text:s/>March<text:s/>and<text:s/>April<text:s/>2025,<text:s/>respectively<text:s/>with<text:s/>50</text:span><text:span text:style-name="T256_42">%<text:s/>rations.</text:span><text:span text:style-name="T256_43"><text:s/></text:span><text:span text:style-name="T256_44">C</text:span><text:span text:style-name="T256_45">ommunity-based<text:s/>targeting<text:s/>process</text:span><text:span text:style-name="T256_46">es<text:s/>were</text:span><text:span text:style-name="T256_47"><text:s/>applied<text:s/>to<text:s/>all<text:s/></text:span><text:span text:style-name="T256_48">areas<text:s/>receiving<text:s/>lean<text:s/>season<text:s/>response</text:span><text:span text:style-name="T256_49"><text:s/>to<text:s/>ensure<text:s/>the<text:s/>most<text:s/>vulnerable<text:s/>populations<text:s/>received<text:s/>the<text:s/>right<text:s/>assistance</text:span><text:span text:style-name="T256_50">.<text:s/></text:span><text:span text:style-name="T256_51">WFP<text:s/>uses<text:s/>South<text:s/>Sudan’s<text:s/>dry<text:s/>season,<text:s/>to<text:s/>procure<text:s/>food<text:s/>at<text:s/>scale<text:s/>and<text:s/>pre-position<text:s/>in<text:s/>hubs<text:s/>in<text:s/>strategic<text:s/>locations,<text:s/>to<text:s/>ensure<text:s/>it<text:s/>is<text:s/>available<text:s/>ahead<text:s/>of<text:s/>the<text:s/>wet<text:s/>season<text:s/>which<text:s/>largely<text:s/>makes<text:s/>roads<text:s/>impassable.<text:s/>The<text:s/>chart<text:s/>shows<text:s/>metric<text:s/>tonnes<text:s/>(MT)<text:s/>of<text:s/>food<text:s/>procured,<text:s/>received<text:s/>and<text:s/>distributed<text:s/>as<text:s/>of<text:s/>February<text:s/>2025<text:s/>ahead<text:s/>of<text:s/>rains.</text:span><text:span text:style-name="T256_52"><text:s/></text:span></text:p>
      <text:p text:style-name="P257"><draw:frame svg:x="4.022cm" svg:y="0.54cm" svg:width="6.821cm" svg:height="5.794cm" draw:style-name="FR7" text:anchor-type="char" draw:z-index="1"><draw:image xlink:href="Pictures/image7.png" xlink:type="simple" xlink:show="embed" xlink:actuate="onLoad"/></draw:frame><text:span text:style-name="T257_1">Chart:<text:s/>Metric<text:s/>tonnes<text:s/>of<text:s/>food<text:s/>procured,<text:s/>received<text:s/>and<text:s/>distributed<text:s/>by<text:s/>WFP<text:s/>as<text:s/>of<text:s/>February<text:s/>2025</text:span></text:p>
      <text:p text:style-name="P258"/>
      <text:p text:style-name="P259"/>
      <text:p text:style-name="P260"><text:span text:style-name="T260_1">Our<text:s/>work<text:s/>with<text:s/>UNICEF<text:s/>focuses<text:s/>on<text:s/>integrated<text:s/>nutrition,<text:s/>water,<text:s/>sanitation<text:s/>and<text:s/>hygiene<text:s/>(WASH)<text:s/>and<text:s/>multi-purpose<text:s/>cash<text:s/>assistance<text:s/>(MPCA),<text:s/>alongside<text:s/>services<text:s/>for<text:s/>children<text:s/>and<text:s/>caregivers<text:s/>who<text:s/>have<text:s/>experienced<text:s/>violence<text:s/>(see<text:s/>output<text:s/></text:span><text:span text:style-name="T260_2">3</text:span><text:span text:style-name="T260_3"><text:s/>of<text:s/>this<text:s/>AR<text:s/>for<text:s/>more<text:s/>detail).<text:s/></text:span><text:span text:style-name="T260_4">UNICEF<text:s/>met<text:s/>or<text:s/>exceeded<text:s/>78%<text:s/>of<text:s/></text:span><text:span text:style-name="T260_5">its</text:span><text:span text:style-name="T260_6"><text:s/>SSHARP<text:s/>logframe<text:s/>milestones<text:s/>in<text:s/>year<text:s/>1.<text:s/></text:span><text:span text:style-name="T260_7">Nutrition<text:s/>and<text:s/>cash<text:s/>support<text:s/></text:span><text:span text:style-name="T260_8">are</text:span><text:span text:style-name="T260_9"><text:s/>targeted<text:s/>to<text:s/>pregnant<text:s/>women,<text:s/>new<text:s/>mothers,<text:s/>and<text:s/>infants<text:s/>alongside<text:s/>provision<text:s/>of<text:s/>advice<text:s/>on<text:s/>appropriate<text:s/>child<text:s/>and<text:s/>family<text:s/>nutrition,<text:s/>while<text:s/>WASH<text:s/>support<text:s/>is<text:s/>prioritised<text:s/>to<text:s/>take<text:s/>place<text:s/>in<text:s/>nutrition<text:s/>facilities<text:s/>in<text:s/>SSHARP’s<text:s/>geographies.<text:s/>Since<text:s/>the<text:s/>SSHARP<text:s/>agreement<text:s/>with<text:s/>UNICEF<text:s/>began<text:s/>in<text:s/>August<text:s/>2024,<text:s/></text:span><text:span text:style-name="T260_10">442,332</text:span><text:span text:style-name="T260_11"><text:s/>primary<text:s/>caregivers<text:s/>of<text:s/>children<text:s/>under<text:s/></text:span><text:span text:style-name="T260_12">2<text:s/></text:span><text:span text:style-name="T260_13">years<text:s/>have<text:s/>received<text:s/>nutrition<text:s/>counselling<text:s/>services</text:span><text:span text:style-name="T260_14"><text:s/>(meeting<text:s/>the<text:s/>milestone).</text:span><text:span text:style-name="T260_15"><text:s/></text:span></text:p>
      <text:p text:style-name="P261"/>
      <text:p text:style-name="P262"><text:span text:style-name="T262_1">SSHARP<text:s/>is<text:s/>supporting<text:s/>UNICEF<text:s/>to<text:s/>increase<text:s/>efforts<text:s/>to<text:s/>use<text:s/>cash<text:s/>differently<text:s/>for<text:s/>caregivers<text:s/>to<text:s/>make<text:s/>the<text:s/>best<text:s/>decisions<text:s/>for<text:s/>their<text:s/>family<text:s/>and<text:s/>achieve<text:s/>positive<text:s/>nutrition<text:s/>outcomes<text:s/>–<text:s/>this<text:s/>is<text:s/>unconditional<text:s/>cash<text:s/>assistance<text:s/>to<text:s/>1,300<text:s/>caregivers<text:s/>over<text:s/>the<text:s/>first<text:s/>year<text:s/>of<text:s/>a<text:s/>child’s<text:s/>life.<text:s/>This<text:s/></text:span><text:span text:style-name="T262_2">is</text:span><text:span text:style-name="T262_3"><text:s/>in<text:s/>Ruweng<text:s/>Administrative<text:s/>Area</text:span><text:span text:style-name="T262_4"><text:s/>(RAA)</text:span><text:span text:style-name="T262_5">,<text:s/>and<text:s/>builds<text:s/>on<text:s/>lessons<text:s/>learned<text:s/>from<text:s/>the<text:s/>Young<text:s/>Child<text:s/>Support<text:s/>Grant</text:span><text:span text:style-name="T262_6"><text:s/>in<text:s/>Aweil</text:span><text:span text:style-name="T262_7"><text:s/>supported<text:s/>under<text:s/>SSHARP’s<text:s/>predecessor<text:s/>(HARISS).</text:span><text:span text:style-name="T262_8"><text:s/></text:span><text:span text:style-name="T262_9">In<text:s/>Aweil,<text:s/></text:span><text:span text:style-name="T262_10">UNICEF<text:s/>and<text:s/>Action<text:s/>Against<text:s/>Hunger</text:span><text:span text:style-name="T262_11"><text:s/>gathered<text:s/>information<text:s/>on<text:s/>changes<text:s/>the<text:s/>families<text:s/>saw<text:s/></text:span><text:span text:style-name="T262_12">and<text:s/></text:span><text:span text:style-name="T262_13">produced<text:s/>lessons<text:s/>learned.<text:s/>SSHARP<text:s/>took<text:s/>the<text:s/>pilot<text:s/>to<text:s/>RAA<text:s/>as<text:s/>it<text:s/>is<text:s/></text:span><text:span text:style-name="T262_14">a<text:s/>slightly<text:s/>less<text:s/>enabling<text:s/>operating<text:s/>environment,<text:s/>aiming<text:s/>to<text:s/>test<text:s/>whether<text:s/>the<text:s/>operational<text:s/>lessons<text:s/>learned<text:s/>from<text:s/>the<text:s/>Aweil<text:s/>pilot<text:s/>could<text:s/>be<text:s/>replicated<text:s/>in<text:s/>another<text:s/>area<text:s/>of<text:s/>the<text:s/>country.</text:span><text:span text:style-name="T262_15"><text:s/></text:span><text:span text:style-name="T262_16">These<text:s/>1,300</text:span><text:span text:style-name="T262_17"><text:s/>caregivers<text:s/>targeted</text:span><text:span text:style-name="T262_18"><text:s/>in<text:s/></text:span><text:span text:style-name="T262_19">RAA</text:span><text:span text:style-name="T262_20"><text:s/>will<text:s/>also<text:s/>receive<text:s/>counselling,<text:s/></text:span><text:span text:style-name="T262_21">with<text:s/>the</text:span><text:span text:style-name="T262_22"><text:s/>aim<text:s/>to<text:s/>understand<text:s/>more<text:s/>about<text:s/>how<text:s/>the<text:s/>combination<text:s/>of<text:s/>cash<text:s/>and<text:s/>counselling<text:s/>boosts<text:s/>nutrition<text:s/>outcomes.<text:s/></text:span><text:span text:style-name="T262_23">Year<text:s/>1<text:s/>of<text:s/>SSHARP<text:s/>was<text:s/>spent<text:s/>establishing<text:s/>the<text:s/></text:span><text:span text:style-name="T262_24">intervention<text:s/>in<text:s/>Ruweng,</text:span><text:span text:style-name="T262_25"><text:s/>and<text:s/>the<text:s/></text:span><text:span text:style-name="T262_26">first<text:s/>cash<text:s/>transfers<text:s/>were<text:s/>planned<text:s/>for<text:s/>April<text:s/>2025</text:span><text:span text:style-name="T262_27">.<text:s/></text:span></text:p>
      <text:p text:style-name="P263"/>
      <text:p text:style-name="P264"><text:span text:style-name="T264_1">BEJ<text:s/>pushes<text:s/>partners<text:s/>to<text:s/>integrate<text:s/>across<text:s/>sectors,<text:s/>delivering<text:s/>multiple<text:s/>services<text:s/>in<text:s/>a<text:s/>particular<text:s/>area,<text:s/>rather<text:s/>than<text:s/>requiring<text:s/>affected<text:s/>people<text:s/>to<text:s/>travel<text:s/>between<text:s/>different<text:s/>centres<text:s/>to<text:s/></text:span><text:span text:style-name="T264_2">access<text:s/>services<text:s/>or<text:s/>in-kind<text:s/>items</text:span><text:span text:style-name="T264_3">.<text:s/>This<text:s/>is<text:s/>important<text:s/>as<text:s/>South<text:s/>Sudan’s<text:s/>infrastructur</text:span><text:span text:style-name="T264_4">e<text:s/>and<text:s/>public<text:s/>transport,<text:s/>whether<text:s/>river<text:s/>or</text:span><text:span text:style-name="T264_5"><text:s/>roads,<text:s/>is<text:s/>extremely<text:s/>limited,<text:s/>and<text:s/>the<text:s/>country<text:s/>suffers<text:s/>from<text:s/>extreme<text:s/>heat.<text:s/>UNICEF<text:s/>is<text:s/>moving<text:s/>in<text:s/>this<text:s/>direction<text:s/>with<text:s/>the<text:s/>multisector<text:s/>support<text:s/>that<text:s/>it<text:s/>offers.</text:span></text:p>
      <text:p text:style-name="P265"/>
      <text:p text:style-name="P266"><text:span text:style-name="T266_1">In<text:s/>partnership<text:s/>with<text:s/>IOM,<text:s/>SSHARP<text:s/>supports<text:s/>internally<text:s/>displaced<text:s/>people<text:s/>(IDP),<text:s/>host<text:s/>communities,<text:s/>displaced<text:s/>people<text:s/>from<text:s/>Sudan,<text:s/>and<text:s/>national<text:s/>level<text:s/>enabling<text:s/>efforts</text:span><text:span text:style-name="T266_2">.</text:span><text:span text:style-name="T266_3"><text:s/>South<text:s/>Sudan<text:s/>has<text:s/>1.</text:span><text:span text:style-name="T266_4">99</text:span><text:span text:style-name="T266_5"><text:s/></text:span><text:span text:style-name="T266_6">m</text:span><text:span text:style-name="T266_7">illion</text:span><text:span text:style-name="T266_8"><text:s/>IDPs</text:span><text:span text:style-name="T266_9"><text:note text:note-class="footnote"><text:note-citation/><text:note-body><text:p text:style-name="P267"><text:span text:style-name="T267_1"><text:s/></text:span><text:span text:style-name="T267_2"><text:a xlink:type="simple" xlink:href="https://dtm.iom.int/south-sudan"><text:span text:style-name="T267_3">South<text:s/>Sudan<text:s/>|<text:s/>Displacement<text:s/>Tracking<text:s/>Matrix</text:span></text:a></text:span></text:p></text:note-body></text:note></text:span><text:span text:style-name="T267_4">,<text:s/>most<text:s/>of<text:s/>whom<text:s/>live<text:s/>in<text:s/>host<text:s/>communities,<text:s/>but<text:s/>significant<text:s/>populations<text:s/>reside<text:s/>in<text:s/>more<text:s/>formal<text:s/>camp<text:s/>or<text:s/>camp-like<text:s/>settings.<text:s/></text:span><text:span text:style-name="T267_5">SSHARP’s<text:s/>agenda<text:s/>with<text:s/>IOM<text:s/></text:span><text:span text:style-name="T267_6">includes<text:s/>multisector<text:s/>lifesaving<text:s/>support<text:s/>including<text:s/>Camp<text:s/>Coordination<text:s/>and<text:s/>Camp<text:s/>Management<text:s/>(CCCM),<text:s/>WASH,<text:s/>shelter<text:s/>and<text:s/>non-food<text:s/>items<text:s/>(SNFI),<text:s/>and<text:s/>health;<text:s/>flooding<text:s/>response;<text:s/>onward<text:s/>transportation<text:s/></text:span><text:span text:style-name="T267_7">assistance<text:s/>(OTA)<text:s/></text:span><text:span text:style-name="T267_8">for<text:s/>returnees<text:s/>and<text:s/>refugees<text:s/>immediately<text:s/>at<text:s/>the<text:s/>border<text:s/>crossing<text:s/>from<text:s/>Sudan;<text:s/>and<text:s/>a<text:s/>focus<text:s/>on<text:s/>transition</text:span><text:span text:style-name="T267_9">.<text:s/></text:span></text:p>
      <text:p text:style-name="P268"/>
      <text:p text:style-name="P269"><text:span text:style-name="T269_1">IOM<text:s/></text:span><text:span text:style-name="T269_2">met</text:span><text:span text:style-name="T269_3"><text:s/>or<text:s/>exceed</text:span><text:span text:style-name="T269_4">ed<text:s/></text:span><text:span text:style-name="T269_5">83%</text:span><text:span text:style-name="T269_6"><text:s/>of<text:s/>its<text:s/>year<text:s/>1<text:s/>output<text:s/>milestones</text:span><text:span text:style-name="T269_7">.</text:span><text:span text:style-name="T269_8"><text:s/></text:span><text:span text:style-name="T269_9">Amongst<text:s/>other<text:s/>activities,<text:s/>IOM<text:s/>delivered<text:s/>l</text:span><text:span text:style-name="T269_10">ifesaving</text:span><text:span text:style-name="T269_11"><text:s/>emergency<text:s/>primary<text:s/>healthcare<text:s/>and<text:s/>nutrition<text:s/>services<text:s/></text:span><text:span text:style-name="T269_12">to<text:s/>communities</text:span><text:span text:style-name="T269_13">,<text:s/>emergency<text:s/>response<text:s/>teams<text:s/>were<text:s/>deployed<text:s/>to<text:s/>assist<text:s/>with<text:s/>cholera<text:s/>treatment,<text:s/>critical<text:s/>services<text:s/>were<text:s/>maintained<text:s/>in<text:s/>Bentiu<text:s/>and<text:s/>Malakal</text:span><text:span text:style-name="T269_14"><text:s/>camps</text:span><text:span text:style-name="T269_15">,</text:span><text:span text:style-name="T269_16"><text:s/>protection<text:s/>pathways<text:s/>were<text:s/>strengthened,</text:span><text:span text:style-name="T269_17"><text:s/></text:span><text:span text:style-name="T269_18">and<text:s/></text:span><text:span text:style-name="T269_19">legal<text:s/>assistance<text:s/>was<text:s/>provided<text:s/>on<text:s/>Housing,<text:s/>Land<text:s/>and<text:s/>Property</text:span><text:span text:style-name="T269_20">.<text:s/></text:span><text:span text:style-name="T269_21">T</text:span><text:span text:style-name="T269_22">h</text:span><text:span text:style-name="T269_23">e</text:span><text:span text:style-name="T269_24"><text:s/>Yoanyang<text:s/>Primary<text:s/>Health<text:s/>Care<text:s/>Centre<text:s/></text:span><text:span text:style-name="T269_25">was<text:s/>handed<text:s/>over<text:s/></text:span><text:span text:style-name="T269_26">to<text:s/>the<text:s/>Ministry<text:s/>of<text:s/>Health</text:span><text:span text:style-name="T269_27"><text:s/></text:span><text:span text:style-name="T269_28">ahead<text:s/>of<text:s/>schedule.</text:span><text:span text:style-name="T269_29"><text:s/></text:span><text:span text:style-name="T269_30">IOM<text:s/>were<text:s/>able<text:s/>to<text:s/>adapt<text:s/></text:span><text:span text:style-name="T269_31">SSHARP<text:s/></text:span><text:span text:style-name="T269_32">activities<text:s/>in-year<text:s/>in<text:s/>response<text:s/>to<text:s/>pressures<text:s/>caused<text:s/>by<text:s/>funding<text:s/></text:span><text:span text:style-name="T269_33">cuts</text:span><text:span text:style-name="T269_34">,<text:s/>including<text:s/>by<text:s/>shifting<text:s/>funding<text:s/>towards<text:s/>OTA.</text:span></text:p>
      <text:p text:style-name="P270"/>
      <text:p text:style-name="P271"><text:span text:style-name="T271_1">OTA<text:s/>is<text:s/>a</text:span><text:span text:style-name="T271_2"><text:s/>critical<text:s/>element<text:s/>of<text:s/></text:span><text:span text:style-name="T271_3">response<text:s/></text:span><text:span text:style-name="T271_4">to<text:s/>increasing<text:s/>numbers<text:s/>of<text:s/>people<text:s/>crossing<text:s/>the<text:s/>border<text:s/>from<text:s/>Sudan.<text:s/>OTA<text:s/>enables<text:s/>people<text:s/>to<text:s/>voluntarily<text:s/>move<text:s/>to<text:s/>areas<text:s/>of<text:s/>origin<text:s/>or<text:s/>intended<text:s/>destination<text:s/>where<text:s/>they<text:s/>have<text:s/>community<text:s/>networks,<text:s/>better<text:s/>access<text:s/>to<text:s/>markets<text:s/>and<text:s/>financial<text:s/>systems,<text:s/>and<text:s/>possibly<text:s/>can<text:s/>claim<text:s/>historical<text:s/>ties<text:s/>to<text:s/>land.<text:s/>They<text:s/>may<text:s/>alternatively<text:s/>choose<text:s/>locations<text:s/>with<text:s/>better<text:s/>access<text:s/>to<text:s/>services<text:s/>provided<text:s/>by<text:s/>the<text:s/>humanitarian<text:s/>and<text:s/>development<text:s/>sector.<text:s/></text:span><text:span text:style-name="T271_5">The<text:s/>response<text:s/>strategy<text:s/>has<text:s/>been<text:s/>to<text:s/>reduce<text:s/>the<text:s/></text:span><text:span text:style-name="T271_6">density<text:s/>of<text:s/>people<text:s/>near<text:s/>the<text:s/>border</text:span><text:span text:style-name="T271_7"><text:s/>wherever<text:s/>possible</text:span><text:span text:style-name="T271_8">,<text:s/></text:span><text:span text:style-name="T271_9">aiming<text:s/>to<text:s/>minimise<text:s/>the</text:span><text:span text:style-name="T271_10"><text:s/>risk<text:s/>of<text:s/>disease<text:s/>outbreak,<text:s/>conflict<text:s/>and<text:s/>too<text:s/>much<text:s/>pressure<text:s/>on<text:s/></text:span><text:span text:style-name="T271_11">existing<text:s/>services<text:s/>or<text:s/>systems</text:span><text:span text:style-name="T271_12">.<text:s/>In</text:span><text:span text:style-name="T271_13"><text:s/>total<text:s/>in<text:s/></text:span><text:span text:style-name="T271_14">the<text:s/>reporting<text:s/>period</text:span><text:span text:style-name="T271_15">,<text:s/></text:span><text:span text:style-name="T271_16">8,858</text:span><text:span text:style-name="T271_17"><text:s/>people<text:s/>were<text:s/>assisted<text:s/>with</text:span><text:span text:style-name="T271_18"><text:s/>dignified<text:s/>and<text:s/>safe<text:s/>transportation</text:span><text:span text:style-name="T271_19"><text:s/></text:span><text:span text:style-name="T271_20">via<text:s/>boats<text:s/></text:span><text:span text:style-name="T271_21">from</text:span><text:span text:style-name="T271_22"><text:s/>Renk<text:s/>and<text:s/>flights<text:s/></text:span><text:span text:style-name="T271_23">from</text:span><text:span text:style-name="T271_24"><text:s/>Malakal<text:s/></text:span><text:span text:style-name="T271_25">with<text:s/>UK<text:s/>funding.<text:s/></text:span><text:span text:style-name="T271_26">This<text:s/>was<text:s/>2,192<text:s/>men,<text:s/>2,680<text:s/>women,<text:s/>1,794<text:s/>boys,<text:s/>and<text:s/>2,192<text:s/>girls.</text:span></text:p>
      <text:p text:style-name="P272"/>
      <text:p text:style-name="P273"><text:span text:style-name="T273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74"/>
      <text:p text:style-name="P275"><text:span text:style-name="T275_1">In<text:s/></text:span><text:span text:style-name="T275_2">20</text:span><text:span text:style-name="T275_3">24/25<text:s/></text:span><text:span text:style-name="T275_4">SSHARP<text:s/>allocated<text:s/></text:span><text:span text:style-name="T275_5">WFP<text:s/></text:span><text:span text:style-name="T275_6">Strategic<text:s/>Outcome<text:s/>1<text:s/>(Crisis<text:s/>Response)</text:span><text:span text:style-name="T275_7"><text:s/>an<text:s/>additional<text:s/>£25</text:span><text:span text:style-name="T275_8">.3m</text:span><text:span text:style-name="T275_9"><text:s/></text:span><text:span text:style-name="T275_10">(</text:span><text:span text:style-name="T275_11">from<text:s/></text:span><text:span text:style-name="T275_12">an<text:s/>uplift<text:s/>from<text:s/>HQ<text:s/>to<text:s/>support<text:s/></text:span><text:span text:style-name="T275_13">the<text:s/></text:span><text:span text:style-name="T275_14">Sudan<text:s/>response<text:s/>and<text:s/>underspend<text:s/>from<text:s/>other<text:s/>parts<text:s/>of<text:s/>BEJ</text:span><text:span text:style-name="T275_15">)</text:span><text:span text:style-name="T275_16">.</text:span><text:span text:style-name="T275_17"><text:s/></text:span><text:span text:style-name="T275_18">This<text:s/>enabled<text:s/>WFP<text:s/>to<text:s/>scale<text:s/>up<text:s/>lean<text:s/>season<text:s/>response,<text:s/>increasing<text:s/>targeted<text:s/></text:span><text:span text:style-name="T275_19">people<text:s/></text:span><text:span text:style-name="T275_20">from<text:s/>125,000<text:s/>to<text:s/>497,000<text:s/>and<text:s/>procuring<text:s/>12,800<text:s/>MT<text:s/>of<text:s/>additional<text:s/>food,<text:s/>bringing<text:s/>the<text:s/></text:span><text:span text:style-name="T275_21">UK</text:span><text:span text:style-name="T275_22">-supported<text:s/>procurement<text:s/>to<text:s/>25,704<text:s/>MT.</text:span></text:p>
      <text:p text:style-name="P276"/>
      <text:p text:style-name="P277"><text:span text:style-name="T277_1">Given<text:s/>funding<text:s/>uncertainty,<text:s/>SSHARP<text:s/>exercised<text:s/>flexibility<text:s/>and<text:s/>adjusted<text:s/>funding<text:s/>in<text:s/>Q1<text:s/>of<text:s/>2025<text:s/>towards<text:s/>OTA<text:s/>with<text:s/>IOM<text:s/>and<text:s/></text:span><text:span text:style-name="T277_2">MPCA</text:span><text:span text:style-name="T277_3">.<text:s/>MPCA<text:s/>was<text:s/>originally<text:s/>planned<text:s/>to<text:s/>cover<text:s/>new<text:s/>displacements<text:s/>in<text:s/>Malakal<text:s/>and<text:s/>Bentiu<text:s/>but<text:s/>these<text:s/>were<text:s/>fewer<text:s/>than<text:s/>expected<text:s/>and<text:s/>could<text:s/>be<text:s/>covered<text:s/>with<text:s/>other<text:s/>funding</text:span><text:span text:style-name="T277_4">.</text:span><text:span text:style-name="T277_5"><text:s/>This<text:s/>responded<text:s/>to<text:s/>an<text:s/>emerging<text:s/>risk<text:s/>by<text:s/>delivering<text:s/>following<text:s/>results:</text:span></text:p>
      <text:list text:style-name="LS6" xml:id="list17">
        <text:list-item>
          <text:p text:style-name="P278"><text:span text:style-name="T278_1">10,000<text:s/>people<text:s/>moved<text:s/>by<text:s/>road<text:s/>from</text:span><text:span text:style-name="T278_2"><text:s/>the</text:span><text:span text:style-name="T278_3"><text:s/>Joda<text:s/>border<text:s/>to<text:s/>Renk<text:s/>Transit<text:s/>Centre.<text:s/></text:span></text:p>
        </text:list-item>
        <text:list-item>
          <text:p text:style-name="P279"><text:span text:style-name="T279_1">4,764<text:s/>people<text:s/>moved<text:s/>by<text:s/>boat<text:s/>from<text:s/>Renk<text:s/>to<text:s/>Malakal<text:s/>or<text:s/>by<text:s/>air<text:s/>from<text:s/>Malakal<text:s/>to<text:s/>other<text:s/>locations.</text:span></text:p>
        </text:list-item>
      </text:list>
      <text:p text:style-name="P280"/>
      <text:p text:style-name="P281"><text:span text:style-name="T28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82"/>
      <text:p text:style-name="P283"><text:span text:style-name="T283_1">Lesson</text:span><text:span text:style-name="T283_2">:<text:s/></text:span><text:span text:style-name="T283_3">UNI</text:span><text:span text:style-name="T283_4">C</text:span><text:span text:style-name="T283_5">EF<text:s/>identified<text:s/>several<text:s/>lessons<text:s/>learned<text:s/>from<text:s/>this<text:s/>first<text:s/>year<text:s/>of<text:s/>implementation,<text:s/>including<text:s/>the<text:s/>need<text:s/>for<text:s/>flexible,<text:s/>risk-informed<text:s/>planning</text:span><text:span text:style-name="T283_6"><text:s/>and<text:s/></text:span><text:span text:style-name="T283_7">strong<text:s/>partner<text:s/>logistical<text:s/>coordination</text:span><text:span text:style-name="T283_8"><text:s/>to<text:s/>adapt<text:s/>to<text:s/>access<text:s/>and<text:s/>security<text:s/>challenges</text:span><text:span text:style-name="T283_9">.<text:s/>R</text:span><text:span text:style-name="T283_10">obust<text:s/>contingency<text:s/>planning<text:s/></text:span><text:span text:style-name="T283_11">was<text:s/>also<text:s/></text:span><text:span text:style-name="T283_12">highlighted<text:s/>as<text:s/>critical</text:span><text:span text:style-name="T283_13"><text:s/>to<text:s/>success.</text:span></text:p>
      <text:p text:style-name="P284"/>
      <text:p text:style-name="P285"><text:span text:style-name="T285_1">Recommendation<text:s/>from<text:s/>previous<text:s/>Annual<text:s/>Review</text:span><text:span text:style-name="T285_2">:<text:s/></text:span><text:span text:style-name="T285_3">BEJ<text:s/>team<text:s/>to<text:s/>track<text:s/>and<text:s/>articulate<text:s/>the<text:s/>different<text:s/>strands<text:s/>of<text:s/>work<text:s/>on<text:s/>cash<text:s/>transfers</text:span><text:span text:style-name="T285_4">/cash<text:s/>and<text:s/>voucher<text:s/>assistance<text:s/>(CVA)</text:span><text:span text:style-name="T285_5"><text:s/>(WFP,<text:s/>UNICEF<text:s/>and<text:s/>IOM),<text:s/>ensure<text:s/>there<text:s/>is<text:s/>learning<text:s/>coming<text:s/>from<text:s/>it<text:s/>potentially<text:s/>using<text:s/>BEJ’s<text:s/>forthcoming<text:s/>third-party<text:s/>monitoring<text:s/>programme</text:span><text:span text:style-name="T285_6">,</text:span><text:span text:style-name="T285_7"><text:s/>and<text:s/>guide</text:span><text:span text:style-name="T285_8"><text:s/>partners<text:s/></text:span><text:span text:style-name="T285_9">to<text:s/>adjust<text:s/>delivery<text:s/>mechanisms<text:s/>to<text:s/>improve<text:s/>value<text:s/>for<text:s/>money.<text:s/>BEJ<text:s/>to<text:s/>engage<text:s/>with<text:s/></text:span><text:span text:style-name="T285_10">telecoms</text:span><text:span text:style-name="T285_11"><text:s/>companies<text:s/>and<text:s/>other<text:s/>interested<text:s/>donors<text:s/>to<text:s/>explore<text:s/>improvements<text:s/>to<text:s/>mobile<text:s/>money<text:s/>cash<text:s/>transfers,<text:s/>albeit<text:s/>that<text:s/>this<text:s/>only<text:s/>reaches<text:s/>a<text:s/>minority<text:s/>of<text:s/>South<text:s/>Sudanese<text:s/>in<text:s/>need.<text:s/>This<text:s/>is<text:s/>a<text:s/>key<text:s/>theme<text:s/>in<text:s/>the<text:s/>business<text:s/>case.</text:span></text:p>
      <text:p text:style-name="P286"><text:span text:style-name="T286_1">Progress</text:span><text:span text:style-name="T286_2">:<text:s/></text:span><text:span text:style-name="T286_3">BEJ</text:span><text:span text:style-name="T286_4"><text:s/></text:span><text:span text:style-name="T286_5">have<text:s/></text:span><text:span text:style-name="T286_6">compiled</text:span><text:span text:style-name="T286_7"><text:s/>a<text:s/>dataset<text:s/>which<text:s/>gives<text:s/>UK-attributable<text:s/></text:span><text:span text:style-name="T286_8">CVA<text:s/></text:span><text:span text:style-name="T286_9">disbursed<text:s/>by<text:s/></text:span><text:span text:style-name="T286_10">partner</text:span><text:span text:style-name="T286_11">s</text:span><text:span text:style-name="T286_12"><text:s/>under<text:s/>SSHARP<text:s/>in<text:s/>ye</text:span><text:span text:style-name="T286_13">a</text:span><text:span text:style-name="T286_14">r<text:s/>1<text:s/>to<text:s/>set<text:s/>a<text:s/>baseline.<text:s/>This<text:s/>will<text:s/>be<text:s/>tracked<text:s/>to<text:s/>monitor<text:s/>whether<text:s/>efforts<text:s/>to<text:s/>increase<text:s/>CVA<text:s/>over<text:s/>SSHARP<text:s/>are<text:s/>bearing<text:s/>fruit.<text:s/>The<text:s/>proportion<text:s/>of<text:s/>CVA<text:s/>that<text:s/>is<text:s/>multipurpose<text:s/></text:span><text:span text:style-name="T286_15">is<text:s/>also</text:span><text:span text:style-name="T286_16"><text:s/>be</text:span><text:span text:style-name="T286_17">ing</text:span><text:span text:style-name="T286_18"><text:s/>tracked.<text:s/>For<text:s/>example,<text:s/></text:span><text:span text:style-name="T286_19">ERRM<text:s/>transferred<text:s/></text:span><text:span text:style-name="T286_20">£</text:span><text:span text:style-name="T286_21">342,252<text:s/>in<text:s/>cash<text:s/>directly<text:s/>to<text:s/>targeted<text:s/>project<text:s/>participants,<text:s/>with<text:s/>47,053<text:s/>participants<text:s/>benefitting<text:s/></text:span><text:span text:style-name="T286_22">directly<text:s/>from<text:s/>UK<text:s/>support.<text:s/></text:span><text:span text:style-name="T286_23">SSHF<text:s/>disbursed<text:s/></text:span><text:span text:style-name="T286_24">£1.57</text:span><text:span text:style-name="T286_25">m</text:span><text:span text:style-name="T286_26"><text:s/></text:span><text:span text:style-name="T286_27">(5%<text:s/></text:span><text:span text:style-name="T286_28">o</text:span><text:span text:style-name="T286_29">f<text:s/>which<text:s/>is<text:s/>multi-purpose)<text:s/>in<text:s/>2024,<text:s/>11%<text:s/>of<text:s/>which<text:s/>is<text:s/></text:span><text:span text:style-name="T286_30">UK-</text:span><text:span text:style-name="T286_31">attributable.</text:span><text:span text:style-name="T286_32"><text:s/>IOM<text:s/>disbursed<text:s/>cash<text:s/>to<text:s/>13,980<text:s/>people<text:s/>with<text:s/>UK<text:s/>funding.</text:span></text:p>
      <text:p text:style-name="P287"/>
      <text:p text:style-name="P288"><text:span text:style-name="T288_1">BEJ<text:s/></text:span><text:span text:style-name="T288_2">also<text:s/></text:span><text:span text:style-name="T288_3">discussed<text:s/>barriers<text:s/>to<text:s/>mobile<text:s/>money<text:s/>expansion<text:s/>with<text:s/>telecoms<text:s/>companies<text:s/>and<text:s/></text:span><text:span text:style-name="T288_4">international<text:s/>financial<text:s/>institutions<text:s/>(</text:span><text:span text:style-name="T288_5">IFI</text:span><text:span text:style-name="T288_6">)</text:span><text:span text:style-name="T288_7">.<text:s/></text:span><text:span text:style-name="T288_8">This<text:s/>conversation<text:s/>presented<text:s/>a<text:s/></text:span><text:span text:style-name="T288_9">significant</text:span><text:span text:style-name="T288_10"><text:s/>number<text:s/>of<text:s/>barriers<text:s/>and<text:s/></text:span><text:span text:style-name="T288_11">needs<text:s/>revitalising.<text:s/>A<text:s/>summary<text:s/>of<text:s/>barriers<text:s/>to<text:s/>phone<text:s/>ownership<text:s/>by<text:s/>the<text:s/>World<text:s/>Bank<text:s/>is<text:s/>pasted<text:s/>below</text:span><text:span text:style-name="T288_12"><text:note text:note-class="footnote"><text:note-citation/><text:note-body><text:p text:style-name="P289"><text:span text:style-name="T289_1"><text:s/></text:span><text:span text:style-name="T289_2"><text:a xlink:type="simple" xlink:href="https://documents1.worldbank.org/curated/en/734651563538432196/pdf/Main-Report.pdf"><text:span text:style-name="T289_3">World<text:s/>Bank<text:s/>Document</text:span></text:a></text:span></text:p></text:note-body></text:note></text:span><text:span text:style-name="T289_4">.</text:span><text:span text:style-name="T289_5"><text:s/></text:span></text:p>
      <text:p text:style-name="P290"/>
      <text:p text:style-name="P291"><draw:frame svg:x="0cm" svg:y="0cm" svg:width="13.907cm" svg:height="5.944cm" draw:style-name="FR8" text:anchor-type="as-char" draw:z-index="0"><draw:image xlink:href="Pictures/image8.png" xlink:type="simple" xlink:show="embed" xlink:actuate="onLoad"/></draw:frame></text:p>
      <text:p text:style-name="P292"/>
      <text:p text:style-name="P293"><text:span text:style-name="T293_1">New</text:span><text:span text:style-name="T293_2"><text:s/>recommendation</text:span><text:span text:style-name="T293_3">:<text:s/></text:span><text:span text:style-name="T293_4">Assess<text:s/>the<text:s/></text:span><text:span text:style-name="T293_5">newly<text:s/>articulated</text:span><text:span text:style-name="T293_6"><text:s/>multi-cluster</text:span><text:span text:style-name="T293_7"><text:s/>famine<text:s/>risk<text:s/>reduction<text:s/></text:span><text:span text:style-name="T293_8">approach</text:span><text:span text:style-name="T293_9">,<text:s/>scope<text:s/>what<text:s/>other<text:s/>donors<text:s/>are<text:s/>doing,<text:s/>and<text:s/>ensure<text:s/>SSHARP<text:s/>activities<text:s/></text:span><text:span text:style-name="T293_10">remain</text:span><text:span text:style-name="T293_11"><text:s/></text:span><text:span text:style-name="T293_12">impactful</text:span><text:span text:style-name="T293_13">.</text:span></text:p>
      <text:p text:style-name="P294"/>
      <table:table table:style-name="Table9"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30">
          <table:table-cell table:style-name="Cell106">
            <text:p text:style-name="P295"><text:span text:style-name="T295_1">Output<text:s/>Title<text:s/></text:span></text:p>
          </table:table-cell>
          <table:table-cell table:style-name="Cell107" table:number-columns-spanned="4">
            <text:p text:style-name="P296"><text:span text:style-name="T296_1">Formerly</text:span><text:span text:style-name="T296_2">:<text:s/></text:span><text:span text:style-name="T296_3">Effective<text:s/>GBV<text:s/>prevention<text:s/>and<text:s/>response<text:s/>initiatives<text:s/>and<text:s/>psychosocial<text:s/>support<text:s/>for<text:s/>women<text:s/>and<text:s/>girls,<text:s/>men<text:s/>and<text:s/>boys</text:span></text:p>
            <text:p text:style-name="P297"><text:span text:style-name="T297_1">Re-worded:<text:s/></text:span><text:span text:style-name="T297_2">Effective<text:s/>protection<text:s/>and<text:s/>GBV<text:s/>prevention<text:s/>and<text:s/>response<text:s/>initiatives</text:span></text:p>
          </table:table-cell>
          <table:covered-table-cell/>
          <table:covered-table-cell/>
          <table:covered-table-cell/>
        </table:table-row>
        <table:table-row table:style-name="Row31">
          <table:table-cell table:style-name="Cell108" table:number-columns-spanned="2">
            <text:p text:style-name="P298"><text:span text:style-name="T298_1">Output<text:s/>number:<text:s/></text:span></text:p>
          </table:table-cell>
          <table:covered-table-cell/>
          <table:table-cell table:style-name="Cell109">
            <text:p text:style-name="P299"><text:span text:style-name="T299_1">3</text:span></text:p>
          </table:table-cell>
          <table:table-cell table:style-name="Cell110">
            <text:p text:style-name="P300"><text:span text:style-name="T300_1">Output<text:s/>Score:<text:s/></text:span></text:p>
          </table:table-cell>
          <table:table-cell table:style-name="Cell111">
            <text:p text:style-name="P301"><text:span text:style-name="T301_1">A</text:span></text:p>
          </table:table-cell>
        </table:table-row>
        <table:table-row table:style-name="Row32">
          <table:table-cell table:style-name="Cell112" table:number-columns-spanned="2">
            <text:p text:style-name="P302"><text:span text:style-name="T302_1">Impact<text:s/>weighting<text:s/>(%):<text:s text:c="2"/></text:span></text:p>
          </table:table-cell>
          <table:covered-table-cell/>
          <table:table-cell table:style-name="Cell113">
            <text:p text:style-name="P303"><text:span text:style-name="T303_1">10%</text:span></text:p>
          </table:table-cell>
          <table:table-cell table:style-name="Cell114">
            <text:p text:style-name="P304"><text:span text:style-name="T304_1">Weighting<text:s/>revised<text:s/>since<text:s/>last<text:s/>AR?<text:s/></text:span></text:p>
          </table:table-cell>
          <table:table-cell table:style-name="Cell115">
            <text:p text:style-name="P305"><text:span text:style-name="T305_1">n/a</text:span></text:p>
          </table:table-cell>
        </table:table-row>
      </table:table>
      <text:p text:style-name="P306"/>
      <table:table table:style-name="Table10">
        <table:table-column table:style-name="Column38"/>
        <table:table-column table:style-name="Column39"/>
        <table:table-column table:style-name="Column40"/>
        <table:table-row table:style-name="Row33">
          <table:table-cell table:style-name="Cell116">
            <text:p text:style-name="P307"><text:span text:style-name="T307_1">Indicator(s)</text:span></text:p>
          </table:table-cell>
          <table:table-cell table:style-name="Cell117">
            <text:p text:style-name="P308"><text:span text:style-name="T308_1">Milestone(s)<text:s/>for<text:s/>this<text:s/>review</text:span></text:p>
          </table:table-cell>
          <table:table-cell table:style-name="Cell118">
            <text:p text:style-name="P309"><text:span text:style-name="T309_1">Progress<text:s/></text:span></text:p>
          </table:table-cell>
        </table:table-row>
        <table:table-row table:style-name="Row34">
          <table:table-cell table:style-name="Cell119">
            <text:p text:style-name="P310"><text:span text:style-name="T310_1">Number<text:s/>of<text:s/>women<text:s/>and<text:s/>youth<text:s/>participating<text:s/>in<text:s/>economic<text:s/>empowerment<text:s/>activities.<text:s/>(GOAL<text:s/>and<text:s/>IMC)</text:span></text:p>
          </table:table-cell>
          <table:table-cell table:style-name="Cell120">
            <text:p text:style-name="P311"><text:span text:style-name="T311_1">1,020</text:span></text:p>
          </table:table-cell>
          <table:table-cell table:style-name="Cell121">
            <text:p text:style-name="P312"><text:span text:style-name="T312_1">Not<text:s/>met</text:span><text:span text:style-name="T312_2"><text:s/>(IMC<text:s/></text:span><text:span text:style-name="T312_3">exceeded<text:s/>but<text:s/></text:span><text:span text:style-name="T312_4">GOAL</text:span><text:span text:style-name="T312_5"><text:s/></text:span><text:span text:style-name="T312_6">achieved<text:s/>zero)</text:span></text:p>
            <text:p text:style-name="P313"><text:span text:style-name="T313_1">GOAL:<text:s/>0</text:span></text:p>
            <text:p text:style-name="P314"><text:span text:style-name="T314_1">IMC:550<text:s/>women<text:s/>and<text:s/>girls<text:s/>involved<text:s/>in<text:s/>economic<text:s/>empowerment<text:s/>activities<text:s/>(exceed</text:span><text:span text:style-name="T314_2">ed</text:span><text:span text:style-name="T314_3"><text:s/>IMC<text:s/>milestone<text:s/>of<text:s/>220).</text:span></text:p>
          </table:table-cell>
        </table:table-row>
        <table:table-row table:style-name="Row35">
          <table:table-cell table:style-name="Cell122">
            <text:p text:style-name="P315"><text:span text:style-name="T315_1">Number<text:s/>of<text:s/>individuals<text:s/>benefiting<text:s/>from<text:s/>GBV<text:s/>response<text:s/>services.<text:s/>(IMC<text:s/>and<text:s/>UNICEF)</text:span></text:p>
          </table:table-cell>
          <table:table-cell table:style-name="Cell123">
            <text:p text:style-name="P316"><text:span text:style-name="T316_1">2</text:span><text:span text:style-name="T316_2">3,772</text:span><text:span text:style-name="T316_3"><text:s/></text:span></text:p>
            <text:p text:style-name="P317"><text:span text:style-name="T317_1">(12,000<text:s/>for<text:s/>UNICE</text:span><text:span text:style-name="T317_2">F</text:span><text:span text:style-name="T317_3"><text:s/>and<text:s/></text:span><text:span text:style-name="T317_4">11,772</text:span><text:span text:style-name="T317_5"><text:s/>for<text:s/>IMC)</text:span></text:p>
          </table:table-cell>
          <table:table-cell table:style-name="Cell124">
            <text:p text:style-name="P318"><text:span text:style-name="T318_1">Met</text:span></text:p>
            <text:p text:style-name="P319"><text:span text:style-name="T319_1">UNICEF:<text:s/>11,718<text:s/>(5,213<text:s/>girls,<text:s/>3,176<text:s/>boys,<text:s/>3,329<text:s/>women)</text:span></text:p>
            <text:p text:style-name="P320"><text:span text:style-name="T320_1">IMC:<text:s/></text:span><text:span text:style-name="T320_2">13,611</text:span></text:p>
          </table:table-cell>
        </table:table-row>
      </table:table>
      <text:p text:style-name="P321"/>
      <text:p text:style-name="P322"><text:span text:style-name="T322_1">Briefly<text:s/>describe<text:s/>the<text:s/>output’s<text:s/>activities<text:s/>and<text:s/>provide<text:s/>supporting<text:s/>narrative<text:s/>for<text:s/>the<text:s/>score.<text:s/></text:span></text:p>
      <text:p text:style-name="P323"/>
      <text:p text:style-name="P324"><text:span text:style-name="T324_1">International<text:s/>Medical<text:s/>Corps<text:s/>(IMC),<text:s/>the<text:s/>GOAL-led<text:s/>consortium<text:s/>THRIVE,<text:s/>UNICEF<text:s/>and<text:s/>ICRC<text:s/>contribute<text:s/>to<text:s/>this<text:s/>output<text:s/>for<text:s/>SSHARP.<text:s/>The<text:s/>focus<text:s/>is<text:s/>on<text:s/>supporting<text:s/></text:span><text:span text:style-name="T324_2">GBV<text:s/></text:span><text:span text:style-name="T324_3">survivors<text:s/>through<text:s/>timely<text:s/>response<text:s/>work,<text:s/>remedial<text:s/>care,<text:s/>and<text:s/>prevent</text:span><text:span text:style-name="T324_4">ing</text:span><text:span text:style-name="T324_5"><text:s/>future<text:s/>risk,<text:s/>including<text:s/>by<text:s/>empowering<text:s/>women<text:s/>and<text:s/></text:span><text:span text:style-name="T324_6">changing</text:span><text:span text:style-name="T324_7"><text:s/>social<text:s/>norms</text:span><text:span text:style-name="T324_8">.</text:span><text:span text:style-name="T324_9"><text:s/></text:span></text:p>
      <text:p text:style-name="P325"/>
      <text:p text:style-name="P326"><text:span text:style-name="T326_1">This<text:s/>output<text:s/>is<text:s/>being<text:s/>re-organised<text:s/>and<text:s/>reporting<text:s/>metrics<text:s/>improved.<text:s/></text:span><text:span text:style-name="T326_2">If<text:s/>metrics<text:s/>captured<text:s/>ICRC<text:s/>work<text:s/>on<text:s/>protection<text:s/>rather<text:s/>than<text:s/></text:span><text:span text:style-name="T326_3">prioritising</text:span><text:span text:style-name="T326_4"><text:s/>measuring<text:s/>GOAL<text:s/>resilience<text:s/>work<text:s/>(related<text:s/>to<text:s/></text:span><text:span text:style-name="T326_5">GBV<text:s/>prevention<text:s/>but<text:s/>not<text:s/></text:span><text:span text:style-name="T326_6">a<text:s/></text:span><text:span text:style-name="T326_7">GBV<text:s/>prevention<text:s/>workstream),<text:s/>scoring<text:s/>would<text:s/></text:span><text:span text:style-name="T326_8">undoubtedly</text:span><text:span text:style-name="T326_9"><text:s/>have<text:s/>been<text:s/>A<text:s/>or<text:s/>A+.<text:s/></text:span><text:span text:style-name="T326_10">This<text:s/>output<text:s/>is<text:s/>assessed<text:s/>as<text:s/>scoring<text:s/>an<text:s/>A<text:s/>therefore,<text:s/>so<text:s/></text:span><text:span text:style-name="T326_11">performance<text:s/></text:span><text:span text:style-name="T326_12">of<text:s/>GOAL<text:s/>(output<text:s/>4)<text:s/>does<text:s/>not<text:s/></text:span><text:span text:style-name="T326_13">skew<text:s/>results.</text:span></text:p>
      <text:p text:style-name="P327"/>
      <text:p text:style-name="P328"><text:span text:style-name="T328_1">IMC<text:s/></text:span><text:span text:style-name="T328_2">met<text:s/>or<text:s/>exceeded<text:s/></text:span><text:span text:style-name="T328_3">75%</text:span><text:span text:style-name="T328_4"><text:s/>of<text:s/>its<text:s/>output<text:s/>milestones</text:span><text:span text:style-name="T328_5"><text:s/></text:span><text:span text:style-name="T328_6">in<text:s/>year<text:s/>1.</text:span><text:span text:style-name="T328_7"><text:s/>IMC</text:span><text:span text:style-name="T328_8"><text:s/></text:span><text:span text:style-name="T328_9">began<text:s/>implementation<text:s/>under<text:s/>SSHARP<text:s/>in<text:s/>mid-October<text:s/>2024,<text:s/>so<text:s/>results<text:s/>cover<text:s/></text:span><text:span text:style-name="T328_10">fewer</text:span><text:span text:style-name="T328_11"><text:s/>than<text:s/>6<text:s/>months<text:s/>of<text:s/>implementation</text:span><text:span text:style-name="T328_12">.<text:s/>Activities<text:s/>included:<text:s/>case<text:s/>management<text:s/>for<text:s/>survivors</text:span><text:span text:style-name="T328_13">,</text:span><text:span text:style-name="T328_14"><text:s/></text:span><text:span text:style-name="T328_15">set<text:s/>up<text:s/>and<text:s/>running<text:s/>of</text:span><text:span text:style-name="T328_16"><text:s/>Women<text:s/>and<text:s/>Girls<text:s/>Safe<text:s/>Spaces<text:s/>(WGSS)<text:s/>at<text:s/>seven<text:s/>locations,<text:s/></text:span><text:span text:style-name="T328_17">community<text:s/>awareness<text:s/>sessions</text:span><text:span text:style-name="T328_18">,<text:s/>t</text:span><text:span text:style-name="T328_19">raining<text:s/>for<text:s/>WGSS<text:s/>Committees,<text:s/>Community<text:s/>Activists,<text:s/>Community<text:s/>Leaders</text:span><text:span text:style-name="T328_20">,</text:span><text:span text:style-name="T328_21"><text:s/>and<text:s/></text:span><text:span text:style-name="T328_22">Village<text:s/>Savings<text:s/>and<text:s/>Loans<text:s/>Association<text:s/>(</text:span><text:span text:style-name="T328_23">VSLA</text:span><text:span text:style-name="T328_24">)</text:span><text:span text:style-name="T328_25"><text:s/>Committees</text:span><text:span text:style-name="T328_26">.</text:span></text:p>
      <text:p text:style-name="P329"/>
      <text:p text:style-name="P330"><text:span text:style-name="T330_1">UNICEF<text:s/>and<text:s/>NGO<text:s/>partners<text:s/>support<text:s/>delivery<text:s/>of<text:s/>services<text:s/>that<text:s/>respond<text:s/>to<text:s/>needs<text:s/>of<text:s/>vulnerable<text:s/>women<text:s/>and<text:s/>children,<text:s/>including<text:s/>survivors<text:s/>of<text:s/>GBV.<text:s/>Services<text:s/>are<text:s/>delivered<text:s/>in<text:s/>shelters,<text:s/>women<text:s/>and<text:s/>girl-friendly<text:s/>spaces,<text:s/>child<text:s/>and<text:s/>youth-friendly<text:s/>spaces,<text:s/>nutrition<text:s/>outpatient<text:s/>sites,<text:s/>and<text:s/>in<text:s/>the<text:s/>community<text:s/>in<text:s/>Unity,<text:s/>Upper<text:s/>Nile,<text:s/>and<text:s/>Jonglei</text:span><text:span text:style-name="T330_2"><text:s/>and<text:s/>GPAA</text:span><text:span text:style-name="T330_3">.<text:s/>Response<text:s/>activities<text:s/>include<text:s/>case<text:s/>management<text:s/>and<text:s/>psychosocial<text:s/>support<text:s/>delivered<text:s/>by<text:s/>trained<text:s/>providers<text:s/>in<text:s/>static<text:s/>spaces<text:s/>and<text:s/>through<text:s/>mobile<text:s/>teams.<text:s/>A<text:s/>leading<text:s/>theme<text:s/>under<text:s/>this<text:s/>project<text:s/>is<text:s/>strengthening<text:s/>coordination<text:s/>and<text:s/>referrals<text:s/>between<text:s/>GBV<text:s/>and<text:s/>nutrition<text:s/>partners.<text:s/>Trainings<text:s/>have<text:s/>led<text:s/>to<text:s/>improved<text:s/>coordination<text:s/>and<text:s/>increased<text:s/>two-way<text:s/>referrals<text:s/>(teams<text:s/>at<text:s/>nutrition<text:s/>sites<text:s/>learn<text:s/>to<text:s/>identify<text:s/>and<text:s/>refer<text:s/>cases<text:s/>of<text:s/>GBV<text:s/>and<text:s/>vice<text:s/>versa).<text:s/>Under<text:s/>SSHARP<text:s/>to<text:s/>date,<text:s/>UNICEF<text:s/>trained<text:s/>15</text:span><text:span text:style-name="T330_4">2</text:span><text:span text:style-name="T330_5"><text:s/>nutrition<text:s/>and<text:s/>GBV<text:s/></text:span><text:span text:style-name="T330_6">staff</text:span><text:span text:style-name="T330_7"><text:s/>(5</text:span><text:span text:style-name="T330_8">8</text:span><text:span text:style-name="T330_9"><text:s/>female)<text:s/>in<text:s/>Unity<text:s/>(Bentiu),<text:s/>Jonglei<text:s/>(Bor),<text:s/>GPAA<text:s/>(Pibor)<text:s/>and<text:s/>Upper<text:s/>Nile<text:s/>(Malakal<text:s/>and<text:s/>Renk)<text:s/>on<text:s/>the<text:s/></text:span><text:span text:style-name="T330_10">‘</text:span><text:span text:style-name="T330_11">GBV<text:s/>risk<text:s/>mitigation<text:s/>in<text:s/>nutrition<text:s/>package</text:span><text:span text:style-name="T330_12">’</text:span><text:span text:style-name="T330_13">.</text:span></text:p>
      <text:p text:style-name="P331"/>
      <text:p text:style-name="P332"><text:span text:style-name="T332_1">SSHARP<text:s/>support<text:s/>to<text:s/>ICRC<text:s/>contributes<text:s/>to<text:s/></text:span><text:span text:style-name="T332_2">outcome</text:span><text:span text:style-name="T332_3"><text:s/>1,<text:s/>and<text:s/>delivers<text:s/>parts<text:s/>of<text:s/></text:span><text:span text:style-name="T332_4">output</text:span><text:span text:style-name="T332_5"><text:s/>3</text:span><text:span text:style-name="T332_6">.<text:s text:c="2"/>For<text:s/>the<text:s/>purposes<text:s/>of<text:s/></text:span><text:span text:style-name="T332_7">this<text:s/>Review</text:span><text:span text:style-name="T332_8">,<text:s/>ICRC<text:s/>sit</text:span><text:span text:style-name="T332_9">s</text:span><text:span text:style-name="T332_10"><text:s/>under<text:s/>output<text:s/>3<text:s/></text:span><text:span text:style-name="T332_11">because<text:s/></text:span><text:span text:style-name="T332_12">its<text:s/>focus<text:s/>is<text:s/></text:span><text:span text:style-name="T332_13">largely<text:s/>protection,<text:s/>specifically<text:s/></text:span><text:span text:style-name="T332_14">ensuring<text:s/>people<text:s/>affected<text:s/>by<text:s/>armed<text:s/>conflicts<text:s/>and<text:s/>other<text:s/>situations<text:s/>of<text:s/>violence<text:s/>are<text:s/>protected<text:s/>in<text:s/>accordance<text:s/>with<text:s/>international<text:s/>humanitarian<text:s/>law<text:s/>(IHL),<text:s/>have<text:s/>access<text:s/>to<text:s/>medical<text:s/>care,<text:s/>physical<text:s/>rehabilitation<text:s/>and<text:s/>safe<text:s/>water,<text:s/>receive<text:s/>emergency<text:s/>relief<text:s/>and<text:s/>livelihood<text:s/>support,<text:s/>and<text:s/>can<text:s/>restore<text:s/>contact<text:s/>with<text:s/>relatives.<text:s/>It<text:s/>visits<text:s/>detainees<text:s/>and<text:s/>seeks<text:s/>to<text:s/>increase<text:s/>knowledge<text:s/>of<text:s/>IHL<text:s/>among<text:s/>authorities<text:s/>and<text:s/>weapon<text:s/>bearers</text:span><text:span text:style-name="T332_15">.<text:s/>ICRC<text:s/>report<text:s/>by<text:s/>calendar<text:s/>year<text:s/>so<text:s/>this<text:s/>review<text:s/>looks<text:s/>at<text:s/>what<text:s/>was<text:s/>achieved<text:s/>in<text:s/>2024.<text:s/></text:span><text:span text:style-name="T332_16">Results<text:s/>are<text:s/>summarised<text:s/>below</text:span><text:span text:style-name="T332_17">.</text:span></text:p>
      <text:p text:style-name="P333"/>
      <text:p text:style-name="P334"><text:span text:style-name="T334_1">ICRC<text:s/>results<text:s/>achieved<text:s/>in<text:s/>2024</text:span></text:p>
      <text:p text:style-name="P335"><text:span text:style-name="T335_1">NB:<text:s/>‘</text:span><text:span text:style-name="T335_2">RCM</text:span><text:span text:style-name="T335_3">’</text:span><text:span text:style-name="T335_4"><text:s/>is<text:s/>a<text:s/>Red<text:s/>Cross<text:s/>Message<text:s/>which<text:s/>provides<text:s/>a<text:s/>way<text:s/>to<text:s/></text:span><text:span text:style-name="T335_5">connect<text:s/>families<text:s/>separated<text:s/>by<text:s/></text:span><text:span text:style-name="T335_6">emergencies.</text:span></text:p>
      <text:p text:style-name="P336"><draw:frame svg:x="0cm" svg:y="0cm" svg:width="8.799cm" svg:height="7.123cm" draw:style-name="FR9" text:anchor-type="as-char" draw:z-index="0"><draw:image xlink:href="Pictures/image9.png" xlink:type="simple" xlink:show="embed" xlink:actuate="onLoad"/></draw:frame><text:span text:style-name="T336_1"><text:s/></text:span><draw:frame svg:x="0cm" svg:y="0cm" svg:width="7.002cm" svg:height="7.291cm" draw:style-name="FR10" text:anchor-type="as-char" draw:z-index="0"><draw:image xlink:href="Pictures/image10.png" xlink:type="simple" xlink:show="embed" xlink:actuate="onLoad"/></draw:frame></text:p>
      <text:p text:style-name="P337"><text:span text:style-name="T337_1"><text:s/></text:span><text:span text:style-name="T337_2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38"/>
      <text:p text:style-name="P339"><text:span text:style-name="T339_1">Output<text:s/>3<text:s/></text:span><text:span text:style-name="T339_2">requires<text:s/></text:span><text:span text:style-name="T339_3">better<text:s/></text:span><text:span text:style-name="T339_4">streamlining<text:s/>and<text:s/></text:span><text:span text:style-name="T339_5">re-articulation</text:span><text:span text:style-name="T339_6">.<text:s/>The<text:s/>following<text:s/>changes<text:s/>are<text:s/>being<text:s/>made:</text:span></text:p>
      <text:list text:style-name="LS7" xml:id="list19">
        <text:list-item>
          <text:p text:style-name="P340"><text:span text:style-name="T340_1">Re-word<text:s/></text:span><text:span text:style-name="T340_2">to:<text:s/></text:span><text:span text:style-name="T340_3">Effective<text:s/>protection</text:span><text:span text:style-name="T340_4"><text:s/>and<text:s/></text:span><text:span text:style-name="T340_5">GBV<text:s/>prevention<text:s/>and<text:s/>response<text:s/>initiatives</text:span><text:span text:style-name="T340_6">.<text:s/></text:span></text:p>
        </text:list-item>
        <text:list-item>
          <text:p text:style-name="P341"><text:span text:style-name="T341_1">Amend</text:span><text:span text:style-name="T341_2"><text:s/>indicators</text:span><text:span text:style-name="T341_3"><text:s/></text:span><text:span text:style-name="T341_4">to<text:s/>better<text:s/>capture<text:s/>the<text:s/>full<text:s/>spectrum<text:s/>of<text:s/>protection<text:s/>interventions<text:s/>supported</text:span><text:span text:style-name="T341_5">.<text:s/>Given<text:s/>reporting<text:s/>from<text:s/>ICRC,<text:s/>we<text:s/>were<text:s/>unable<text:s/>to<text:s/>produce<text:s/>a</text:span><text:span text:style-name="T341_6"><text:s/>protection</text:span><text:span text:style-name="T341_7"><text:s/>indicator<text:s/>for<text:s/>ICRC.<text:s/></text:span><text:span text:style-name="T341_8">Given<text:s/></text:span><text:span text:style-name="T341_9">anticipated<text:s/></text:span><text:span text:style-name="T341_10">changes<text:s/>due<text:s/>to<text:s/>ODA<text:s/>reductions,<text:s/>this<text:s/></text:span><text:span text:style-name="T341_11">w</text:span><text:span text:style-name="T341_12">ill<text:s/>be<text:s/>wrapped<text:s/>into<text:s/>wider<text:s/>changes.<text:s/></text:span><text:span text:style-name="T341_13"><text:s/></text:span></text:p>
        </text:list-item>
      </text:list>
      <text:p text:style-name="P342"><text:span text:style-name="T34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43"/>
      <text:p text:style-name="P344"><text:span text:style-name="T344_1">Lesson</text:span><text:span text:style-name="T344_2">:</text:span><text:span text:style-name="T344_3"><text:s/></text:span><text:span text:style-name="T344_4">It<text:s/>is<text:s/>important<text:s/>for<text:s/></text:span><text:span text:style-name="T344_5">IMC</text:span><text:span text:style-name="T344_6"><text:s/>to<text:s/>ensure<text:s/></text:span><text:span text:style-name="T344_7">it<text:s/>is</text:span><text:span text:style-name="T344_8"><text:s/>setting<text:s/>realistic<text:s/>milestones<text:s/>at<text:s/>outcome<text:s/>level,<text:s/>and<text:s/>data</text:span><text:span text:style-name="T344_9"><text:s/>is<text:s/>available</text:span><text:span text:style-name="T344_10"><text:s/>to<text:s/>report<text:s/>against<text:s/>these</text:span><text:span text:style-name="T344_11">.<text:s/></text:span></text:p>
      <text:p text:style-name="P345"/>
      <text:p text:style-name="P346"><text:span text:style-name="T346_1">Recommendation<text:s/>from<text:s/>previous<text:s/>Annual<text:s/>Review</text:span><text:span text:style-name="T346_2">:<text:s/>BEJ<text:s/>needs<text:s/>to<text:s/>consider<text:s/>streamlining<text:s/>GBV<text:s/>support<text:s/>in<text:s/>South<text:s/>Sudan<text:s/>as<text:s/>there<text:s/>are<text:s/></text:span><text:span text:style-name="T346_3">4</text:span><text:span text:style-name="T346_4"><text:s/>streams<text:s/>under<text:s/></text:span><text:span text:style-name="T346_5">2</text:span><text:span text:style-name="T346_6"><text:s/>programmes<text:s/>which<text:s/>is<text:s/>unlikely<text:s/>to<text:s/>be<text:s/>efficient</text:span><text:span text:style-name="T346_7">.</text:span><text:span text:style-name="T346_8"><text:s/></text:span></text:p>
      <text:p text:style-name="P347"><text:span text:style-name="T347_1">Progress</text:span><text:span text:style-name="T347_2">:<text:s/></text:span><text:span text:style-name="T347_3">Amendments<text:s/>and<text:s/>a<text:s/>new<text:s/>approach<text:s/>are<text:s/>being<text:s/>prepared</text:span><text:span text:style-name="T347_4">.</text:span></text:p>
      <text:p text:style-name="P348"/>
      <text:p text:style-name="P349"><text:span text:style-name="T349_1">New</text:span><text:span text:style-name="T349_2"><text:s/>recommendation</text:span><text:span text:style-name="T349_3">:</text:span><text:span text:style-name="T349_4"><text:s/></text:span><text:span text:style-name="T349_5">IMC,<text:s/>alongside<text:s/>other<text:s/>partners,<text:s/>should<text:s/>ensure<text:s/>they<text:s/>utilise<text:s/>effective<text:s/>lesson-learning<text:s/>sessions<text:s/>to<text:s/>identify<text:s/>what<text:s/>works,<text:s/>areas<text:s/>of<text:s/>overlap<text:s/>and<text:s/>potential<text:s/>coordination<text:s/>with<text:s/>other<text:s/>actors,<text:s/>and<text:s/>adapt<text:s/>projects<text:s/>accordingly,<text:s/>with<text:s/>a<text:s/>particular<text:s/>emphasis<text:s/>on<text:s/>sustainability.</text:span></text:p>
      <text:p text:style-name="P350"/>
      <table:table table:style-name="Table11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36">
          <table:table-cell table:style-name="Cell125">
            <text:p text:style-name="P351"><text:span text:style-name="T351_1">Output<text:s/>Title<text:s/></text:span></text:p>
          </table:table-cell>
          <table:table-cell table:style-name="Cell126" table:number-columns-spanned="4">
            <text:p text:style-name="P352"><text:span text:style-name="T352_1">Livelihood<text:s/>interventions<text:s/>which<text:s/>strengthen<text:s/>coping<text:s/>capacity<text:s/>implemented<text:s/>with<text:s/>vulnerable<text:s/>communities.</text:span></text:p>
          </table:table-cell>
          <table:covered-table-cell/>
          <table:covered-table-cell/>
          <table:covered-table-cell/>
        </table:table-row>
        <table:table-row table:style-name="Row37">
          <table:table-cell table:style-name="Cell127" table:number-columns-spanned="2">
            <text:p text:style-name="P353"><text:span text:style-name="T353_1">Output<text:s/>number:<text:s/></text:span></text:p>
          </table:table-cell>
          <table:covered-table-cell/>
          <table:table-cell table:style-name="Cell128">
            <text:p text:style-name="P354"><text:span text:style-name="T354_1">4</text:span></text:p>
          </table:table-cell>
          <table:table-cell table:style-name="Cell129">
            <text:p text:style-name="P355"><text:span text:style-name="T355_1">Output<text:s/>Score:<text:s/></text:span></text:p>
          </table:table-cell>
          <table:table-cell table:style-name="Cell130">
            <text:p text:style-name="P356"><text:span text:style-name="T356_1">B</text:span></text:p>
          </table:table-cell>
        </table:table-row>
        <table:table-row table:style-name="Row38">
          <table:table-cell table:style-name="Cell131" table:number-columns-spanned="2">
            <text:p text:style-name="P357"><text:span text:style-name="T357_1">Impact<text:s/>weighting<text:s/>(%):<text:s text:c="2"/></text:span></text:p>
          </table:table-cell>
          <table:covered-table-cell/>
          <table:table-cell table:style-name="Cell132">
            <text:p text:style-name="P358"><text:span text:style-name="T358_1">20%</text:span></text:p>
          </table:table-cell>
          <table:table-cell table:style-name="Cell133">
            <text:p text:style-name="P359"><text:span text:style-name="T359_1">Weighting<text:s/>revised<text:s/>since<text:s/>last<text:s/>AR?<text:s/></text:span></text:p>
          </table:table-cell>
          <table:table-cell table:style-name="Cell134">
            <text:p text:style-name="P360"><text:span text:style-name="T360_1">n/a</text:span></text:p>
          </table:table-cell>
        </table:table-row>
      </table:table>
      <text:p text:style-name="P361"/>
      <table:table table:style-name="Table12">
        <table:table-column table:style-name="Column46"/>
        <table:table-column table:style-name="Column47"/>
        <table:table-column table:style-name="Column48"/>
        <table:table-row table:style-name="Row39">
          <table:table-cell table:style-name="Cell135">
            <text:p text:style-name="P362"><text:span text:style-name="T362_1">Indicator(s)</text:span></text:p>
          </table:table-cell>
          <table:table-cell table:style-name="Cell136">
            <text:p text:style-name="P363"><text:span text:style-name="T363_1">Milestone(s)<text:s/>for<text:s/>this<text:s/>review</text:span></text:p>
          </table:table-cell>
          <table:table-cell table:style-name="Cell137">
            <text:p text:style-name="P364"><text:span text:style-name="T364_1">Progress<text:s/></text:span></text:p>
          </table:table-cell>
        </table:table-row>
        <table:table-row table:style-name="Row40">
          <table:table-cell table:style-name="Cell138">
            <text:p text:style-name="P365"><text:span text:style-name="T365_1">Number<text:s/>of<text:s/>value<text:s/>chain<text:s/>actors<text:s/>supported<text:s/>with<text:s/>training,<text:s/>inputs,<text:s/>equipment,<text:s/>or<text:s/>services<text:s/>by<text:s/>the<text:s/>programme<text:s/>(GOAL<text:s/>and<text:s/>WFP)</text:span></text:p>
          </table:table-cell>
          <table:table-cell table:style-name="Cell139">
            <text:p text:style-name="P366"><text:span text:style-name="T366_1">50</text:span></text:p>
          </table:table-cell>
          <table:table-cell table:style-name="Cell140">
            <text:p text:style-name="P367"><text:span text:style-name="T367_1">Not<text:s/>met</text:span></text:p>
            <text:p text:style-name="P368"><text:span text:style-name="T368_1">GOAL:<text:s/></text:span><text:span text:style-name="T368_2">2</text:span></text:p>
            <text:p text:style-name="P369"><text:span text:style-name="T369_1">WFP:<text:s/>milestones<text:s/>are<text:s/>zero<text:s/>for<text:s/>year<text:s/>1</text:span></text:p>
            <text:p text:style-name="P370"/>
          </table:table-cell>
        </table:table-row>
        <table:table-row table:style-name="Row41">
          <table:table-cell table:style-name="Cell141">
            <text:p text:style-name="P371"><text:span text:style-name="T371_1">Percentage<text:s/>of<text:s/>Community<text:s/>Action<text:s/>Groups<text:s/>that<text:s/>have<text:s/>implemented<text:s/>at<text:s/>least<text:s/>70%<text:s/>of<text:s/>their<text:s/>Community<text:s/>Action<text:s/>Plan<text:s/>activities<text:s/>(for<text:s/>risk<text:s/>management<text:s/>and<text:s/>preparedness)<text:s/>GOAL</text:span></text:p>
          </table:table-cell>
          <table:table-cell table:style-name="Cell142">
            <text:p text:style-name="P372"><text:span text:style-name="T372_1">40%</text:span></text:p>
          </table:table-cell>
          <table:table-cell table:style-name="Cell143">
            <text:p text:style-name="P373"><text:span text:style-name="T373_1">Not<text:s/>met</text:span></text:p>
            <text:p text:style-name="P374"><text:span text:style-name="T374_1">Zero</text:span></text:p>
            <text:p text:style-name="P375"/>
          </table:table-cell>
        </table:table-row>
      </table:table>
      <text:p text:style-name="P376"/>
      <text:p text:style-name="P377"><text:span text:style-name="T377_1">Briefly<text:s/>describe<text:s/>the<text:s/>output’s<text:s/>activities<text:s/>and<text:s/>provide<text:s/>supporting<text:s/>narrative<text:s/>for<text:s/>the<text:s/>score.<text:s/></text:span></text:p>
      <text:p text:style-name="P378"><text:bookmark-start text:name="_Hlk210563411"/></text:p>
      <text:p text:style-name="P379"><text:span text:style-name="T379_1">This<text:s/>output<text:s/>works<text:s/>to<text:s/></text:span><text:span text:style-name="T379_2">support</text:span><text:span text:style-name="T379_3"><text:s/>livelihoods<text:s/></text:span><text:span text:style-name="T379_4">in<text:s/>South<text:s/>Sudan</text:span><text:span text:style-name="T379_5">.<text:s/>These<text:s/>are<text:s/>often<text:s/>hard<text:s/>to<text:s/>create<text:s/>and<text:s/>sustain</text:span><text:span text:style-name="T379_6"><text:s/></text:span><text:span text:style-name="T379_7">due<text:s/>to<text:s/>multiple<text:s/>shocks<text:s/>faced<text:s/>by<text:s/>communities</text:span><text:span text:style-name="T379_8"><text:s/>including</text:span><text:span text:style-name="T379_9"><text:s/>conflict,<text:s/>climate<text:s/>and<text:s/>economic<text:s/>shocks</text:span><text:span text:style-name="T379_10">,<text:s/>as<text:s/>well<text:s/>as<text:s/>challenges<text:s/>created<text:s/>by<text:s/>protracted<text:s/>lack<text:s/>of<text:s/>investment<text:s/>by<text:s/>the<text:s/>Government<text:s/>of<text:s/>South<text:s/>Sudan<text:s/></text:span><text:span text:style-name="T379_11">(GoSS)<text:s/></text:span><text:span text:style-name="T379_12">in<text:s/>basic<text:s/>services<text:s/>for<text:s/>citizens</text:span><text:span text:style-name="T379_13">.<text:s/>Communities<text:s/>often<text:s/>need<text:s/>to<text:s/>rely<text:s/>on<text:s/>humanitarian<text:s/>assistance<text:s/>as<text:s/>a<text:s/>result.<text:s/>This<text:s/></text:span><text:span text:style-name="T379_14">approach</text:span><text:span text:style-name="T379_15"><text:s/>continues<text:s/>to<text:s/>test<text:s/>new<text:s/>solutions<text:s/>to<text:s/>creating<text:s/>shock-proof<text:s/>livelihoods.<text:s/></text:span></text:p>
      <text:p text:style-name="P380"><text:bookmark-end text:name="_Hlk210563411"/></text:p>
      <text:p text:style-name="P381"><text:span text:style-name="T381_1">Multiple<text:s/>partners<text:s/>contribute<text:s/>to<text:s/>this<text:s/>output<text:s/>including<text:s/>WFP,<text:s/>THRIVE,<text:s/>and<text:s/>to<text:s/>a<text:s/>lesser<text:s/>degree<text:s/>IMC<text:s/>through<text:s/>its<text:s/>resilience<text:s/>work<text:s/>under<text:s/>the<text:s/>protection<text:s/>output.<text:s/>The<text:s/>output<text:s/>scores<text:s/>a<text:s/></text:span><text:span text:style-name="T381_2">B</text:span><text:span text:style-name="T381_3"><text:s/>because<text:s/>THRIVE<text:s/></text:span><text:span text:style-name="T381_4">took<text:s/>longer<text:s/>to<text:s/>mobilise<text:s/>than<text:s/>planned<text:s/>and</text:span><text:span text:style-name="T381_5"><text:s/></text:span><text:span text:style-name="T381_6">therefore</text:span><text:span text:style-name="T381_7"><text:s/></text:span><text:span text:style-name="T381_8">did<text:s/>not<text:s/>meet<text:s/>most<text:s/>planned<text:s/>outputs<text:s/></text:span><text:span text:style-name="T381_9">by<text:s/>March<text:s/>202</text:span><text:span text:style-name="T381_10">5</text:span><text:span text:style-name="T381_11">.<text:s/></text:span><text:span text:style-name="T381_12">The<text:s/>indicator<text:s/>for<text:s/>WFP<text:s/>re</text:span><text:span text:style-name="T381_13">silience</text:span><text:span text:style-name="T381_14"><text:s/>work<text:s/>included<text:s/>in<text:s/>SSHARP’s<text:s/>overarching<text:s/>logframe<text:s/>does<text:s/>not<text:s/>have<text:s/>targets<text:s/>until<text:s/>the<text:s/>end<text:s/>of<text:s/>Year<text:s/></text:span><text:span text:style-name="T381_15">2</text:span><text:span text:style-name="T381_16">,<text:s/>given<text:s/>lead<text:s/>time<text:s/>required<text:s/>for<text:s/>resilience<text:s/>activities.<text:s/></text:span></text:p>
      <text:p text:style-name="P382"><text:bookmark-start text:name="_Hlk210563443"/></text:p>
      <text:p text:style-name="P383"><text:span text:style-name="T383_1">THRIVE<text:s/>establish</text:span><text:span text:style-name="T383_2">ed</text:span><text:span text:style-name="T383_3"><text:s/>community-led,<text:s/>context-specific<text:s/>livelihoods<text:s/>and<text:s/>market<text:s/>strengthening<text:s/>interventions<text:s/>to<text:s/>increase<text:s/>resilience<text:s/>of<text:s/>vulnerable<text:s/>communities<text:s/>to<text:s/>climate<text:s/>and<text:s/>conflict<text:s/>shocks.<text:s/></text:span><text:span text:style-name="T383_4">D</text:span><text:span text:style-name="T383_5">elivery<text:s/>partners<text:s/>work<text:s/>in<text:s/>the<text:s/>same<text:s/>areas<text:s/>as<text:s/>humanitarian<text:s/>assistance.<text:s/>The<text:s/>rationale<text:s/>for<text:s/>co-location<text:s/>is<text:s/>i)<text:s/>to<text:s/>provide<text:s/>a<text:s/>continuum<text:s/>of<text:s/>services<text:s/>so<text:s/>people<text:s/>can<text:s/>graduate<text:s/>from<text:s/>humanitarian<text:s/>assistance;<text:s/>and<text:s/>ii)<text:s/>to<text:s/>operate<text:s/>where<text:s/>people<text:s/>are<text:s/>at<text:s/>most<text:s/>risk<text:s/>of<text:s/>falling<text:s/>into<text:s/>humanitarian<text:s/>need<text:s/>and<text:s/>therefore<text:s/>prevent<text:s/>the<text:s/>caseload<text:s/>increasing.<text:s/>The<text:s/></text:span><text:span text:style-name="T383_6">reduction</text:span><text:span text:style-name="T383_7"><text:s/>in<text:s/>humanitarian<text:s/>aid<text:s/>will<text:s/>lead<text:s/>to<text:s/>fewer<text:s/>counties<text:s/>being<text:s/>targeted<text:s/>by<text:s/>humanitarian<text:s/>assistance.<text:s/>This<text:s/>reduces<text:s/>strength<text:s/>of<text:s/>the<text:s/>first<text:s/>part<text:s/>of<text:s/>this<text:s/>rationale<text:s/>as<text:s/>the<text:s/>resilience<text:s/>intervention<text:s/>may<text:s/>end<text:s/>up<text:s/>operating<text:s/>in<text:s/>areas<text:s/>where<text:s/>humanitarian<text:s/>aid<text:s/>has<text:s/>ceased</text:span><text:span text:style-name="T383_8">,</text:span><text:span text:style-name="T383_9"><text:s/>but<text:s/>not<text:s/>the<text:s/>second.<text:s/></text:span></text:p>
      <text:p text:style-name="P384"/>
      <text:p text:style-name="P385"><text:span text:style-name="T385_1">Since<text:s/>mobilisation</text:span><text:span text:style-name="T385_2"><text:s/>of<text:s/>THRIVE</text:span><text:span text:style-name="T385_3">,<text:s/></text:span><text:span text:style-name="T385_4">activities<text:s/>have<text:s/>been<text:s/>delivered<text:s/></text:span><text:span text:style-name="T385_5">in<text:s/>all<text:s/></text:span><text:span text:style-name="T385_6">8</text:span><text:span text:style-name="T385_7"><text:s/>targeted<text:s/>counties,<text:s/></text:span><text:span text:style-name="T385_8">with<text:s/>a<text:s/></text:span><text:span text:style-name="T385_9">focus<text:s/>on<text:s/></text:span><text:span text:style-name="T385_10">setting<text:s/>up<text:s/>offices,<text:s/></text:span><text:span text:style-name="T385_11">recruiting<text:s/>staff<text:s/>and<text:s/></text:span><text:span text:style-name="T385_12">building<text:s/>capacity,<text:s/></text:span><text:span text:style-name="T385_13">conducting<text:s/>community<text:s/>planning<text:s/>sessions</text:span><text:span text:style-name="T385_14">,<text:s/>constructing<text:s/>infrastructure<text:s/>including<text:s/>fish<text:s/>aggregation<text:s/>centres</text:span><text:span text:style-name="T385_15">,<text:s/>engaging<text:s/>key<text:s/></text:span><text:span text:style-name="T385_16">c</text:span><text:span text:style-name="T385_17">ounty<text:s/></text:span><text:span text:style-name="T385_18">a</text:span><text:span text:style-name="T385_19">uthorities<text:s/></text:span><text:span text:style-name="T385_20">and<text:s/></text:span><text:span text:style-name="T385_21">identifying<text:s/></text:span><text:span text:style-name="T385_22">people<text:s/>in<text:s/>need</text:span><text:span text:style-name="T385_23">.</text:span><text:span text:style-name="T385_24"><text:s/>THRIVE<text:s/>also<text:s/>focused<text:s/>on<text:s/></text:span><text:span text:style-name="T385_25">completing<text:s/>baseline<text:s/>assessment</text:span><text:span text:style-name="T385_26">s,<text:s/>which<text:s/></text:span><text:span text:style-name="T385_27">provid</text:span><text:span text:style-name="T385_28">e</text:span><text:span text:style-name="T385_29"><text:s/>data<text:s/>to<text:s/>guide<text:s/>implementation<text:s/>and<text:s/>measure<text:s/>progress.<text:s/>Examples<text:s/>include<text:s/>assessments<text:s/>on<text:s/>livestock<text:s/>migration<text:s/>and<text:s/>value<text:s/>chains;<text:s/>agro<text:s/>and<text:s/>non-timber<text:s/>forestry;<text:s/>and<text:s/>conflict<text:s/>sensitivity.<text:s/></text:span><text:span text:style-name="T385_30"><text:s/></text:span></text:p>
      <text:p text:style-name="P386"/>
      <text:p text:style-name="P387"><text:span text:style-name="T387_1">U</text:span><text:span text:style-name="T387_2">nfortunately,<text:s/>o</text:span><text:span text:style-name="T387_3">ptimism</text:span><text:span text:style-name="T387_4"><text:s/>bias<text:s/>and<text:s/>planning<text:s/>challenges<text:s/>meant<text:s/>the<text:s/>logframe<text:s/>was<text:s/>not<text:s/>re-set<text:s/>once<text:s/>THRIVE<text:s/>launched<text:s/>to<text:s/>account<text:s/>for<text:s/>delays<text:s/>in<text:s/>mobilisation,<text:s/></text:span><text:span text:style-name="T387_5">meaning</text:span><text:span text:style-name="T387_6"><text:s/>the<text:s/>intervention<text:s/></text:span><text:span text:style-name="T387_7">under</text:span><text:span text:style-name="T387_8">delivered</text:span><text:span text:style-name="T387_9"><text:s/></text:span><text:span text:style-name="T387_10">as<text:s/>reflected<text:s/>by<text:s/>indicator<text:s/>scores<text:s/>above.</text:span><text:span text:style-name="T387_11"><text:s/>Despite<text:s/></text:span><text:span text:style-name="T387_12">low</text:span><text:span text:style-name="T387_13"><text:s/>output-level<text:s/>results,<text:s/>foundations<text:s/></text:span><text:span text:style-name="T387_14">have<text:s/>been</text:span><text:span text:style-name="T387_15"><text:s/></text:span><text:span text:style-name="T387_16">laid,<text:s/>and<text:s/>process<text:s/>indicators<text:s/>have<text:s/>been<text:s/>met</text:span><text:span text:style-name="T387_17">,<text:s/>as<text:s/>referenced<text:s/>above</text:span><text:span text:style-name="T387_18">.</text:span></text:p>
      <text:p text:style-name="P388"><draw:frame svg:x="-0.026cm" svg:y="0.213cm" svg:width="11.645cm" svg:height="4.879cm" draw:style-name="FR11" text:anchor-type="char" draw:z-index="2"><draw:text-box><text:p text:style-name="P389"><text:span text:style-name="T389_1">Through<text:s/>THRIVE,<text:s/></text:span><text:span text:style-name="T389_2">Arafat<text:s/>Hassen<text:s/>has</text:span><text:span text:style-name="T389_3"><text:s/>expanded<text:s/>his<text:s/>veterinary<text:s/>practice,<text:s/>reduced<text:s/>treatment<text:s/>costs,<text:s/>and<text:s/>increased<text:s/>access<text:s/>to<text:s/>quality<text:s/>animal<text:s/>care</text:span><text:span text:style-name="T389_4"><text:s/></text:span><text:span text:style-name="T389_5">for</text:span><text:span text:style-name="T389_6"><text:s/>his<text:s/>community</text:span><text:span text:style-name="T389_7"><text:s/>in<text:s/>Renk<text:s/>County</text:span><text:span text:style-name="T389_8">.<text:s/></text:span><text:span text:style-name="T389_9">A</text:span><text:span text:style-name="T389_10">s<text:s/>a<text:s/></text:span><text:span text:style-name="T389_11">p</text:span><text:span text:style-name="T389_12">rivate<text:s/></text:span><text:span text:style-name="T389_13">v</text:span><text:span text:style-name="T389_14">eterinary<text:s/></text:span><text:span text:style-name="T389_15">p</text:span><text:span text:style-name="T389_16">ractitioner,<text:s/>Arafat<text:s/>received<text:s/>technical<text:s/>training<text:s/>and</text:span><text:span text:style-name="T389_17"><text:s/>a<text:s/></text:span><text:span text:style-name="T389_18">cash<text:s/>grant</text:span><text:span text:style-name="T389_19">.<text:s/></text:span><text:span text:style-name="T389_20">B</text:span><text:span text:style-name="T389_21">y<text:s/>reinvesting<text:s/>his<text:s/>grant<text:s/>into<text:s/>purchasing<text:s/>more<text:s/></text:span><text:span text:style-name="T389_22">supplies</text:span><text:span text:style-name="T389_23"><text:s/>and<text:s/>applying<text:s/></text:span><text:span text:style-name="T389_24">the<text:s/></text:span><text:span text:style-name="T389_25">Livestock<text:s/>Emergency<text:s/>Guidelines<text:s/>and<text:s/>Standards<text:s/>training</text:span><text:span text:style-name="T389_26">,<text:s/>he<text:s/>was<text:s/>able<text:s/>to<text:s/></text:span><text:span text:style-name="T389_27">lower<text:s/>drug<text:s/>prices<text:s/>by<text:s/>20–30%,<text:s/>making<text:s/>care<text:s/>more<text:s/>accessible</text:span><text:span text:style-name="T389_28"><text:s/>for<text:s/>local<text:s/>livestock<text:s/>owners</text:span><text:span text:style-name="T389_29">.<text:s/>In<text:s/>just<text:s/>one<text:s/>quarter,<text:s/>he<text:s/>has<text:s/>treated</text:span><text:span text:style-name="T389_30"><text:s/>7,846<text:s/>animals,<text:s/>benefiting<text:s/>168<text:s/>owners</text:span><text:span text:style-name="T389_31">.</text:span><text:span text:style-name="T389_32"><text:s/></text:span><text:span text:style-name="T389_33">“</text:span><text:span text:style-name="T389_34">Many<text:s/>people<text:s/>focus<text:s/>only<text:s/>on<text:s/>monetary<text:s/>support</text:span><text:span text:style-name="T389_35">,”<text:s/>he<text:s/>said.<text:s/>“</text:span><text:span text:style-name="T389_36">But<text:s/>the<text:s/>knowledge<text:s/>I<text:s/>obtained<text:s/>is<text:s/>just<text:s/>as<text:s/>valuable</text:span><text:span text:style-name="T389_37">…</text:span><text:span text:style-name="T389_38"><text:s/>it<text:s/>continues<text:s/>to<text:s/>help<text:s/>me<text:s/>cure<text:s/>animal<text:s/>diseases<text:s/>and<text:s/>serve<text:s/>my<text:s/>community</text:span><text:span text:style-name="T389_39">.”</text:span><text:span text:style-name="T389_40"> </text:span></text:p></draw:text-box></draw:frame><text:bookmark-end text:name="_Hlk210563443"/><text:span text:style-name="T389_41"><text:s/></text:span><draw:frame svg:x="0cm" svg:y="0cm" svg:width="3.808cm" svg:height="5.077cm" draw:style-name="FR12" text:anchor-type="as-char" draw:z-index="0"><draw:image xlink:href="Pictures/image11.png" xlink:type="simple" xlink:show="embed" xlink:actuate="onLoad"/><svg:desc>A person in a pharmacy

AI-generated content may be incorrect.</svg:desc></draw:frame></text:p>
      <text:p text:style-name="P390"><draw:frame svg:x="4.147cm" svg:y="0.141cm" svg:width="11.822cm" svg:height="4.353cm" draw:style-name="FR13" text:anchor-type="char" draw:z-index="4"><draw:text-box><text:p text:style-name="P391"><text:span text:style-name="T391_1">In<text:s/>flood-prone<text:s/>Fashoda<text:s/>County<text:s/>communities<text:s/>have<text:s/>tackled<text:s/>recurring<text:s/>crop<text:s/>losses<text:s/>by<text:s/>adopting<text:s/>floating<text:s/>vegetable<text:s/>gardens</text:span><text:span text:style-name="T391_2"><text:s/></text:span><text:span text:style-name="T391_3">constructed<text:s/></text:span><text:span text:style-name="T391_4">of<text:s/></text:span><text:span text:style-name="T391_5">local<text:s/>bamboo<text:s/>and<text:s/>reeds</text:span><text:span text:style-name="T391_6">.<text:s/></text:span><text:span text:style-name="T391_7">Six<text:s/>gardens<text:s/>were<text:s/>established<text:s/>involving<text:s/>65<text:s/>men</text:span><text:span text:style-name="T391_8"><text:s/>and<text:s/>2</text:span><text:span text:style-name="T391_9">5<text:s/>women</text:span><text:span text:style-name="T391_10">,</text:span><text:span text:style-name="T391_11"><text:s/></text:span><text:span text:style-name="T391_12">growing</text:span><text:span text:style-name="T391_13"><text:s/>tomatoes,<text:s/>onions,<text:s/>okra,<text:s/>and<text:s/>more.<text:s/></text:span><text:span text:style-name="T391_14">Early<text:s/>success<text:s/></text:span><text:span text:style-name="T391_15">has<text:s/></text:span><text:span text:style-name="T391_16">inspired<text:s/>additional<text:s/>farmers<text:s/>to<text:s/>adopt<text:s/>the<text:s/>approach<text:s/>independently,<text:s/>expanding<text:s/>its<text:s/>reach<text:s/>and<text:s/>impact.</text:span><text:span text:style-name="T391_17"><text:s/></text:span><text:span text:style-name="T391_18">Julia<text:s/>Othow,<text:s/>a<text:s/>group<text:s/>leader,<text:s/>shared<text:s/>her<text:s/>experience: “</text:span><text:span text:style-name="T391_19">I</text:span><text:span text:style-name="T391_20">n<text:s/>just<text:s/>20<text:s/>days,<text:s/>we<text:s/>harvested<text:s/>a<text:s/>variety<text:s/>of<text:s/>vegetables</text:span><text:span text:style-name="T391_21">.<text:s/>Its<text:s/></text:span><text:span text:style-name="T391_22">exactly<text:s/>what<text:s/>we<text:s/>need<text:s/>during<text:s/>floods<text:s/>driven<text:s/>by<text:s/>climate<text:s/>change.”<text:s/>She<text:s/>added,<text:s/>“This<text:s/>garden<text:s/>brings<text:s/>hope<text:s/>back<text:s/>to<text:s/>my<text:s/>life.<text:s/>Even<text:s/>when<text:s/>the<text:s/>waters<text:s/>rise,<text:s/>I<text:s/>can<text:s/>still<text:s/>feed<text:s/>my<text:s/>family.”</text:span><text:span text:style-name="T391_23"> </text:span></text:p></draw:text-box></draw:frame><text:span text:style-name="T391_24"><text:s text:c="2"/></text:span><draw:frame svg:x="0cm" svg:y="0cm" svg:width="3.519cm" svg:height="4.225cm" draw:style-name="FR14" text:anchor-type="as-char" draw:z-index="0"><draw:image xlink:href="Pictures/image12.png" xlink:type="simple" xlink:show="embed" xlink:actuate="onLoad"/><svg:desc>A couple of people standing in a muddy area

AI-generated content may be incorrect.</svg:desc></draw:frame></text:p>
      <text:p text:style-name="P392"/>
      <text:p text:style-name="P393"><text:span text:style-name="T393_1">WFP’s<text:s/>approach<text:s/>involves<text:s/>providing<text:s/>targeted<text:s/></text:span><text:span text:style-name="T393_2">communities<text:s/>with<text:s/>graduating<text:s/>levels<text:s/>of<text:s/>resilience<text:s/>assistance<text:s/>in<text:s/>selected<text:s/>communities.<text:s/></text:span><text:span text:style-name="T393_3">2<text:s/>of<text:s/>the<text:s/>3</text:span><text:span text:style-name="T393_4"><text:s/>counties<text:s/>are<text:s/>also<text:s/>targeted<text:s/>by<text:s/>THRIVE.<text:s/>Communities<text:s/></text:span><text:span text:style-name="T393_5">move<text:s/></text:span><text:span text:style-name="T393_6">through<text:s/>General<text:s/>Food<text:s/>Distribution<text:s/>Plus<text:s/>(GFD+,<text:s/>which<text:s/>combines<text:s/>standard<text:s/></text:span><text:span text:style-name="T393_7">humanitarian<text:s/></text:span><text:span text:style-name="T393_8">food<text:s/>assistance<text:s/>with<text:s/>additional<text:s/>voluntary<text:s/>activities<text:s/>such<text:s/>as<text:s/>training<text:s/>on<text:s/>vegetable<text:s/>gardening,<text:s/>baking,<text:s/>and<text:s/>nutritional<text:s/>information<text:s/>sharing);<text:s/>Asset<text:s/>Creation<text:s/>and<text:s/>Livelihoods<text:s/>(ACL);<text:s/>and<text:s/>then<text:s/>Smallholder<text:s/>Agricultural<text:s/>Market<text:s/>Support<text:s/>(SAMS)<text:s/></text:span><text:span text:style-name="T393_9">support<text:s/>approaches,<text:s/></text:span><text:span text:style-name="T393_10">as<text:s/>communities<text:s/>become<text:s/>increasingly<text:s/>less<text:s/>dependent<text:s/>on<text:s/></text:span><text:span text:style-name="T393_11">humanitarian<text:s/>support</text:span><text:span text:style-name="T393_12">.<text:s/>Shocks<text:s/>faced<text:s/>during<text:s/>transition<text:s/>can<text:s/>be<text:s/>catered<text:s/>for<text:s/>with<text:s/>a<text:s/>once</text:span><text:span text:style-name="T393_13">-</text:span><text:span text:style-name="T393_14">off<text:s/>delivery<text:s/>of<text:s/>food<text:s/>or<text:s/>cash<text:s/>or<text:s/></text:span><text:span text:style-name="T393_15">in<text:s/>extremis</text:span><text:span text:style-name="T393_16"><text:s/>regression<text:s/>to<text:s/>the<text:s/>previous<text:s/>stage.<text:s/></text:span><text:span text:style-name="T393_17">The<text:s/>intention<text:s/>is,<text:s/>o</text:span><text:span text:style-name="T393_18">ver<text:s/></text:span><text:span text:style-name="T393_19">3</text:span><text:span text:style-name="T393_20"><text:s/>years,<text:s/>a<text:s/>community<text:s/>will<text:s/>move<text:s/>from<text:s/>GFD<text:s/>to<text:s/>ACL,<text:s/>ACL+<text:s/>SAMS,<text:s/>and<text:s/>eventually<text:s/>SAMS<text:s/>only<text:s/>by<text:s/>the<text:s/>final<text:s/>year.</text:span><text:span text:style-name="T393_21"><text:s/></text:span><text:span text:style-name="T393_22">Reporting<text:s/>at<text:s/>end<text:s/>March<text:s/>show</text:span><text:span text:style-name="T393_23">ed</text:span><text:span text:style-name="T393_24"><text:s/>30,440<text:s/>people<text:s/>ha</text:span><text:span text:style-name="T393_25">d</text:span><text:span text:style-name="T393_26"><text:s/>received<text:s/>conditional<text:s/>assistance<text:s/>from<text:s/>WFP<text:s/>against<text:s/>a<text:s/>milestone<text:s/>of<text:s/>40,000.<text:s/>16,090<text:s/>are<text:s/>female<text:s/>and<text:s/>1.9%<text:s/>are<text:s/></text:span><text:span text:style-name="T393_27">people<text:s/>with<text:s/>disabilities</text:span><text:span text:style-name="T393_28">.<text:s/></text:span></text:p>
      <text:p text:style-name="P394"/>
      <text:p text:style-name="P395"><text:bookmark-start text:name="_Hlk210563471"/><text:span text:style-name="T395_1">Partners<text:s/>under<text:s/>this<text:s/>output<text:s/>have<text:s/>been<text:s/>co-ordinating<text:s/>to<text:s/>ensure<text:s/>complementarity<text:s/>in<text:s/>both<text:s/>approach<text:s/>and<text:s/></text:span><text:span text:style-name="T395_2">targeted<text:s/>population</text:span><text:span text:style-name="T395_3"><text:s/>selection.<text:s/>THRIVE<text:s/>and<text:s/>IMC<text:s/>have<text:s/>developed<text:s/>a<text:s/>joint<text:s/>mapping<text:s/>tool<text:s/>so<text:s/></text:span><text:span text:style-name="T395_4">recipients</text:span><text:span text:style-name="T395_5"><text:s/></text:span><text:span text:style-name="T395_6">of</text:span><text:span text:style-name="T395_7"><text:s/>protection<text:s/>assistance<text:s/>can<text:s/>be<text:s/>referred<text:s/>to<text:s/>THRIVE<text:s/>for<text:s/>livelihood<text:s/>support,<text:s/>while<text:s/>IMC’s<text:s/>economic<text:s/>empowerment<text:s/>approach<text:s/>is<text:s/>aligned<text:s/>with<text:s/>THRIVE<text:s/>work.<text:s text:c="2"/>WFP<text:s/>and<text:s/>THRIVE<text:s/>have<text:s/>established<text:s/>strong<text:s/>working<text:s/>relationships<text:s/>to<text:s/>avoid<text:s/>duplication<text:s/>via<text:s/>a<text:s/>joint<text:s/></text:span><text:span text:style-name="T395_8">targeting</text:span><text:span text:style-name="T395_9"><text:s/>process<text:s/>and<text:s/>identifying<text:s/>complementary<text:s/>activities<text:s/>so<text:s/></text:span><text:span text:style-name="T395_10">recipients<text:s/>of</text:span><text:span text:style-name="T395_11"><text:s/>food<text:s/>assistance<text:s/>from<text:s/>WFP<text:s/>may<text:s/>be<text:s/>referred<text:s/>to<text:s/>livelihoods<text:s/>or<text:s/>market<text:s/>strengthening<text:s/>activities<text:s/>provided<text:s/>by<text:s/>THRIVE.<text:s/>Also,<text:s/>livelihoods<text:s/>interventions<text:s/>from<text:s/>WFP<text:s/>link<text:s/>to<text:s/>the<text:s/>market<text:s/>strengthening<text:s/>work<text:s/>of<text:s/>THRIVE.<text:s/></text:span></text:p>
      <text:p text:style-name="P396"><text:bookmark-end text:name="_Hlk210563471"/></text:p>
      <text:p text:style-name="P397"><text:bookmark-start text:name="_Hlk210563491"/><text:span text:style-name="T39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98"/>
      <text:p text:style-name="P399"><text:span text:style-name="T399_1">BEJ<text:s/>received<text:s/>an<text:s/>uplift<text:s/>of<text:s/>£1.5m<text:s/>in<text:s/>financial<text:s/>year<text:s/>2024/25<text:s/>from<text:s/>HQ’s<text:s/>Resilience<text:s/>and<text:s/>Adaptation<text:s/>Fund<text:s/>(RAF),<text:s/>which<text:s/>was<text:s/>spent<text:s/>by<text:s/>THRIVE.<text:s/>To<text:s/>spend<text:s/>before<text:s/>March<text:s/>2025,<text:s/>THRIVE<text:s/>used<text:s/>it<text:s/>to<text:s/>contribute<text:s/>to<text:s/>existing<text:s/>interventions.<text:s/>RAF<text:s/>projects<text:s/>included<text:s/>construction<text:s/>of<text:s/>aggregation<text:s/>and<text:s/>storage<text:s/>facilities<text:s/>for<text:s/>fishing<text:s/>communities,<text:s/>1,000<text:s/>people<text:s/>trained<text:s/>on<text:s/>post-harvest<text:s/>management<text:s/>and<text:s/>catch<text:s/>practices,<text:s/>and<text:s/>18,200<text:s/>people<text:s/>gained<text:s/>access<text:s/>to<text:s/>veterinary<text:s/>supplies.<text:s/>To<text:s/>improve<text:s/>risk<text:s/>management<text:s/>and<text:s/>preparedness<text:s/>for<text:s/>climate<text:s/>shocks,<text:s/>200<text:s/>farmers<text:s/>were<text:s/>supported<text:s/>to<text:s/>establish<text:s/>flood<text:s/>resistant<text:s/>or<text:s/>adaptive<text:s/>vegetable<text:s/>gardens,<text:s/>and<text:s/>700<text:s/>farmers<text:s/>were<text:s/>supported<text:s/>with<text:s/>fodder<text:s/>production<text:s/>and<text:s/>land<text:s/>management<text:s/>practices.<text:s/>These<text:s/>results<text:s/>are<text:s/>captured<text:s/>under<text:s/>the</text:span><text:span text:style-name="T399_2"><text:s/>FCDO<text:s/>HQ</text:span><text:span text:style-name="T399_3"><text:s/>RAF<text:s/>logframe<text:s/>and<text:s/>do<text:s/>not<text:s/>contribute<text:s/>to<text:s/>SSHARP<text:s/>A</text:span><text:span text:style-name="T399_4">nnual<text:s/></text:span><text:span text:style-name="T399_5">R</text:span><text:span text:style-name="T399_6">eview</text:span><text:span text:style-name="T399_7"><text:s/>scoring.</text:span></text:p>
      <text:p text:style-name="P400"/>
      <text:p text:style-name="P401"><text:span text:style-name="T401_1">In<text:s/>2025,<text:s/>WFP<text:s/>focused<text:s/>on<text:s/>transitioning<text:s/>households<text:s/>from<text:s/>ACL<text:s/>to<text:s/>SAMS<text:s/>in<text:s/>Mayom,<text:s/>while<text:s/>expanding<text:s/>ACL</text:span><text:span text:style-name="T401_2"><text:s/>and<text:s/></text:span><text:span text:style-name="T401_3">SAMS<text:s/>transitions<text:s/>in<text:s/>Akobo<text:s/>and<text:s/>Fashoda,<text:s/>consolidating<text:s/>programming<text:s/>in<text:s/></text:span><text:span text:style-name="T401_4">3</text:span><text:span text:style-name="T401_5"><text:s/>counties<text:s/>to<text:s/>achieve<text:s/>greater<text:s/>scale<text:s/>and<text:s/>strengthen<text:s/>community<text:s/>resilience.<text:s/>In<text:s/>contrast,<text:s/>resilience<text:s/>interventions<text:s/>in<text:s/>Rubkona<text:s/>and<text:s/>GPAA<text:s/>were<text:s/>deprioriti</text:span><text:span text:style-name="T401_6">s</text:span><text:span text:style-name="T401_7">ed.</text:span></text:p>
      <text:p text:style-name="P402"/>
      <text:p text:style-name="P403"><text:span text:style-name="T403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404"/>
      <text:p text:style-name="P405"><text:span text:style-name="T405_1">Lesson</text:span><text:span text:style-name="T405_2">:<text:s/></text:span><text:span text:style-name="T405_3">The<text:s/>follow</text:span><text:span text:style-name="T405_4">ing</text:span><text:span text:style-name="T405_5"><text:s/>lessons<text:s/>from<text:s/>the<text:s/>Greater<text:s/>Upper<text:s/>Nile<text:s/>region<text:s/>highlight<text:s/>household-level<text:s/>interventions<text:s/>alone,<text:s/>when<text:s/>implemented<text:s/>on<text:s/>a<text:s/>limited<text:s/>scale,<text:s/>do<text:s/>not<text:s/>automatically<text:s/>translate<text:s/>into<text:s/>broader<text:s/>community<text:s/>resilience.<text:s/></text:span><text:span text:style-name="T405_6">WFP<text:s/>learned<text:s/>s</text:span><text:span text:style-name="T405_7">ustainable<text:s/>resilience<text:s/>requires<text:s/>active<text:s/>market<text:s/>development,<text:s/>reduced<text:s/>conflict,<text:s/>and<text:s/>strong<text:s/>local<text:s/>government<text:s/>ownership.<text:s/>In<text:s/>addition,<text:s/>overlapping<text:s/>assistance<text:s/>from<text:s/>GFD<text:s/>and<text:s/>ACL<text:s/>in<text:s/>the<text:s/>same<text:s/>villages<text:s/>carries<text:s/>the<text:s/>risk<text:s/>of<text:s/>households<text:s/>splitting<text:s/>members<text:s/>to<text:s/>access<text:s/>multiple<text:s/>forms<text:s/>of<text:s/>support.<text:s/>Accordingly,<text:s/>WFP<text:s/>continues<text:s/>to<text:s/>prioritise<text:s/>lifesaving<text:s/>GFD<text:s/>interventions<text:s/>in<text:s/>locations<text:s/>with<text:s/>repeated<text:s/>IPC<text:s/>4<text:s/>classifications,<text:s/>high<text:s/>levels<text:s/>of<text:s/>food<text:s/>insecurity,<text:s/>and<text:s/>pockets<text:s/>of<text:s/>IPC<text:s/>5</text:span><text:span text:style-name="T405_8">.</text:span></text:p>
      <text:p text:style-name="P406"/>
      <text:p text:style-name="P407"><text:span text:style-name="T407_1">Lesson:</text:span><text:span text:style-name="T407_2"><text:s/></text:span><text:span text:style-name="T407_3">BEJ</text:span><text:span text:style-name="T407_4"><text:s/>acknowledged<text:s/>n</text:span><text:span text:style-name="T407_5">oticeable<text:s/>difference</text:span><text:span text:style-name="T407_6">s</text:span><text:span text:style-name="T407_7"><text:s/>in<text:s/>ability<text:s/></text:span><text:span text:style-name="T407_8">of<text:s/>the</text:span><text:span text:style-name="T407_9"><text:s/>lead<text:s/>partner<text:s/>to<text:s/>hit<text:s/>the<text:s/>ground<text:s/>running<text:s/>between<text:s/>an<text:s/>existing<text:s/>consortium<text:s/>and<text:s/>one<text:s/>that<text:s/>is<text:s/>newly<text:s/>formed</text:span><text:span text:style-name="T407_10">.<text:s/></text:span><text:span text:style-name="T407_11">BEJ</text:span><text:span text:style-name="T407_12"><text:s/>should<text:s/>have<text:s/></text:span><text:span text:style-name="T407_13">taken</text:span><text:span text:style-name="T407_14"><text:s/>this</text:span><text:span text:style-name="T407_15"><text:s/>into<text:s/>account<text:s/>when<text:s/>considering<text:s/>the<text:s/>strategy<text:s/>for<text:s/>managing<text:s/>THRIVE<text:s/>through<text:s/>initial<text:s/>mobilisation.</text:span><text:span text:style-name="T407_16"><text:s/></text:span><text:span text:style-name="T407_17">This<text:s/>would<text:s/>have<text:s/>included<text:s/>clearer<text:s/>expectations<text:s/>being<text:s/>set,<text:s/>additional<text:s/>checks<text:s/>on<text:s/>ways<text:s/>of<text:s/>working,<text:s/></text:span><text:span text:style-name="T407_18">and<text:s/>an<text:s/>earlier<text:s/>start<text:s/>to<text:s/>account<text:s/>for<text:s/>the<text:s/>greater<text:s/>volume<text:s/>of<text:s/>work<text:s/>to<text:s/>establish<text:s/>a<text:s/>new<text:s/>consortium.<text:s/></text:span></text:p>
      <text:p text:style-name="P408"><text:span text:style-name="T408_1"><text:line-break/></text:span><text:span text:style-name="T408_2">Recommendation<text:s/>from<text:s/>the<text:s/>previous<text:s/>Annual<text:s/>Review</text:span><text:span text:style-name="T408_3">:</text:span><text:span text:style-name="T408_4"><text:s/>THRIVE<text:s/>to<text:s/>complete<text:s/>all<text:s/>action<text:s/>plan<text:s/>targets<text:s/>as<text:s/>set<text:s/>out<text:s/>and<text:s/></text:span><text:span text:style-name="T408_5">FCDO</text:span><text:span text:style-name="T408_6"><text:s/>to<text:s/>tightly<text:s/>scrutinise<text:s/>progress<text:s/>on<text:s/>outputs,<text:s/>financial<text:s/>and<text:s/>programme<text:s/>management.<text:s/></text:span></text:p>
      <text:p text:style-name="P409"><text:span text:style-name="T409_1">Progress</text:span><text:span text:style-name="T409_2">:<text:s/></text:span><text:span text:style-name="T409_3">Close<text:s/>monitoring<text:s/>of<text:s/>the<text:s/>THRIVE<text:s/>consortium,<text:s/>including<text:s/>through<text:s/>action<text:s/>plans,<text:s/>was<text:s/></text:span><text:span text:style-name="T409_4">implement</text:span><text:span text:style-name="T409_5">ed<text:s/>to<text:s/>support<text:s/>improvements<text:s/>across<text:s/>a<text:s/>range<text:s/>of<text:s/>areas,<text:s/>including<text:s/>reporting</text:span><text:span text:style-name="T409_6"><text:s/>quality</text:span><text:span text:style-name="T409_7">,<text:s/>financial<text:s/>management,<text:s/>consortium<text:s/>governance<text:s/>and<text:s/>management,<text:s/>quality<text:s/>and<text:s/>timeliness<text:s/>of<text:s/>communication<text:s/>with<text:s/></text:span><text:span text:style-name="T409_8">BEJ<text:s/></text:span><text:span text:style-name="T409_9">and<text:s/></text:span><text:span text:style-name="T409_10">due<text:s/>diligence<text:s/>action</text:span><text:span text:style-name="T409_11"><text:s/>plan</text:span><text:span text:style-name="T409_12"><text:s/>follow-up.<text:s/>Regular<text:s/>assessments<text:s/>of<text:s/>THRIVE<text:s/>performance<text:s/>allowed<text:s/></text:span><text:span text:style-name="T409_13">BEJ</text:span><text:span text:style-name="T409_14"><text:s/>to<text:s/>identify<text:s/>and<text:s/>address<text:s/>challenges.<text:s/>GOAL<text:s/>showed<text:s/>positive<text:s/>improvements<text:s/></text:span><text:span text:style-name="T409_15">across<text:s/>the<text:s/>board<text:s/></text:span><text:span text:style-name="T409_16">by<text:s/></text:span><text:span text:style-name="T409_17">end<text:s/>of<text:s/>Q1<text:s/>in<text:s/>year<text:s/>2</text:span><text:span text:style-name="T409_18">,<text:s/>although<text:s/>there<text:s/>remain<text:s/>outstanding<text:s/>actions<text:s/>which<text:s/>continue</text:span><text:span text:style-name="T409_19"><text:s/>to<text:s/>be<text:s/>monitored.<text:s/></text:span></text:p>
      <text:p text:style-name="P410"/>
      <text:p text:style-name="P411"><text:span text:style-name="T411_1">Lesson</text:span><text:span text:style-name="T411_2">:<text:s/></text:span><text:span text:style-name="T411_3">Learning<text:s/>is<text:s/>a<text:s/>key<text:s/>part<text:s/>of<text:s/>the<text:s/>THRIVE<text:s/>vision.<text:s/>With<text:s/>interventions<text:s/>in<text:s/>place,<text:s/></text:span><text:span text:style-name="T411_4">BEJ</text:span><text:span text:style-name="T411_5"><text:s/>encouraged<text:s/>THRIVE<text:s/>to</text:span><text:span text:style-name="T411_6"><text:s/>prioritise<text:s/>learning<text:s/>and<text:s/></text:span><text:span text:style-name="T411_7">engage<text:s/></text:span><text:span text:style-name="T411_8">BEJ<text:s/></text:span><text:span text:style-name="T411_9">closely</text:span><text:span text:style-name="T411_10"><text:s/>to<text:s/></text:span><text:span text:style-name="T411_11">help<text:s/>disseminate<text:s/>to<text:s/></text:span><text:span text:style-name="T411_12">relevant</text:span><text:span text:style-name="T411_13"><text:s/>contacts<text:s/>and<text:s/>support<text:s/>the<text:s/>project<text:s/>in<text:s/>delivering<text:s/>on<text:s/>the<text:s/>outcomes.<text:s/></text:span><text:span text:style-name="T411_14">Learning<text:s/>sessions<text:s/>and<text:s/>products<text:s/>should<text:s/>help<text:s/>partners<text:s/>identify<text:s/>what<text:s/>works,<text:s/>to<text:s/>replicate<text:s/>and<text:s/>scale<text:s/>effective<text:s/>approaches.<text:s/>THRIVE<text:s/>has<text:s/>begun<text:s/>to<text:s/>work<text:s/>with<text:s/>other</text:span><text:span text:style-name="T411_15"><text:s/></text:span><text:span text:style-name="T411_16">SSHARP<text:s/>partners,<text:s/>including<text:s/>WFP,<text:s/>to<text:s/>share<text:s/>learning<text:s/>outside<text:s/>the<text:s/>consortium.<text:s/></text:span></text:p>
      <text:p text:style-name="P412"/>
      <text:p text:style-name="P413"><text:span text:style-name="T413_1">Lesson</text:span><text:span text:style-name="T413_2">:<text:s/></text:span><text:span text:style-name="T413_3">THRIVE<text:s/>seeks<text:s/>to<text:s/>take<text:s/>an<text:s/>alternative<text:s/>approach<text:s/>to<text:s/>resilience<text:s/>work,<text:s/>including<text:s/>through<text:s/>subawards<text:s/>to<text:s/>downstream<text:s/>partners.<text:s/></text:span><text:span text:style-name="T413_4">To<text:s/>ensure<text:s/>effective<text:s/>evaluation<text:s/>of<text:s/>such<text:s/>activity,<text:s/></text:span><text:span text:style-name="T413_5">value<text:s/>for<text:s/>money</text:span><text:span text:style-name="T413_6"><text:s/>assessment<text:s/>should<text:s/>be<text:s/>prioritised<text:s/>and<text:s/>communicated<text:s/>clearly<text:s/>to<text:s/></text:span><text:span text:style-name="T413_7">BEJ</text:span><text:span text:style-name="T413_8">.<text:s/>This<text:s/>can<text:s/>build<text:s/>on<text:s/>the<text:s/>THRIVE<text:s/></text:span><text:span text:style-name="T413_9">value<text:s/>for<text:s/>money<text:s/></text:span><text:span text:style-name="T413_10">framework,<text:s/>whi</text:span><text:span text:style-name="T413_11">ch<text:s/>was<text:s/>finalised<text:s/>in<text:s/>September<text:s/>2025.<text:s/></text:span></text:p>
      <text:p text:style-name="P414"/>
      <text:p text:style-name="P415"><text:span text:style-name="T415_1">New</text:span><text:span text:style-name="T415_2"><text:s/>recommendation</text:span><text:span text:style-name="T415_3">:<text:s/></text:span><text:span text:style-name="T415_4">GOAL<text:s/>as<text:s/>the<text:s/>consortium<text:s/>lead,<text:s/>and<text:s/>the<text:s/></text:span><text:span text:style-name="T415_5">THRIVE</text:span><text:span text:style-name="T415_6"><text:s/>consortium<text:s/>partners,</text:span><text:span text:style-name="T415_7"><text:s/>should<text:s/>think<text:s/>strategically<text:s/>about<text:s/></text:span><text:span text:style-name="T415_8">value<text:s/>for<text:s/>money</text:span><text:span text:style-name="T415_9"><text:s/>in<text:s/>year<text:s/>2<text:s/>by<text:s/>scrutinising<text:s/>budgets,<text:s/>evaluating<text:s/>key<text:s/></text:span><text:span text:style-name="T415_10">value<text:s/>for<text:s/>money</text:span><text:span text:style-name="T415_11"><text:s/>indicators<text:s/>and<text:s/>proactively<text:s/></text:span><text:span text:style-name="T415_12">seeking<text:s/></text:span><text:span text:style-name="T415_13">efficiencies.<text:s/></text:span></text:p>
      <table:table table:style-name="Table13"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42">
          <table:table-cell table:style-name="Cell144">
            <text:p text:style-name="P416"><text:bookmark-end text:name="_Hlk210563491"/><text:span text:style-name="T416_1">Output<text:s/>Title<text:s/></text:span></text:p>
          </table:table-cell>
          <table:table-cell table:style-name="Cell145" table:number-columns-spanned="4">
            <text:p text:style-name="P417"><text:span text:style-name="T417_1">Humanitarian<text:s/>actors<text:s/>better<text:s/>demonstrate<text:s/>approaches<text:s/>that<text:s/>are<text:s/>inclusive,<text:s/>accountable<text:s/>to<text:s/>affected<text:s/>populations,<text:s/>and<text:s/>value<text:s/>for<text:s/>money.</text:span></text:p>
          </table:table-cell>
          <table:covered-table-cell/>
          <table:covered-table-cell/>
          <table:covered-table-cell/>
        </table:table-row>
        <table:table-row table:style-name="Row43">
          <table:table-cell table:style-name="Cell146" table:number-columns-spanned="2">
            <text:p text:style-name="P418"><text:span text:style-name="T418_1">Output<text:s/>number:<text:s/></text:span></text:p>
          </table:table-cell>
          <table:covered-table-cell/>
          <table:table-cell table:style-name="Cell147">
            <text:p text:style-name="P419"><text:span text:style-name="T419_1">5</text:span></text:p>
          </table:table-cell>
          <table:table-cell table:style-name="Cell148">
            <text:p text:style-name="P420"><text:span text:style-name="T420_1">Output<text:s/>Score:<text:s/></text:span></text:p>
          </table:table-cell>
          <table:table-cell table:style-name="Cell149">
            <text:p text:style-name="P421"><text:span text:style-name="T421_1">A</text:span></text:p>
          </table:table-cell>
        </table:table-row>
        <table:table-row table:style-name="Row44">
          <table:table-cell table:style-name="Cell150" table:number-columns-spanned="2">
            <text:p text:style-name="P422"><text:span text:style-name="T422_1">Impact<text:s/>weighting<text:s/>(%):<text:s text:c="2"/></text:span></text:p>
          </table:table-cell>
          <table:covered-table-cell/>
          <table:table-cell table:style-name="Cell151">
            <text:p text:style-name="P423"><text:span text:style-name="T423_1">10%</text:span></text:p>
          </table:table-cell>
          <table:table-cell table:style-name="Cell152">
            <text:p text:style-name="P424"><text:span text:style-name="T424_1">Weighting<text:s/>revised<text:s/>since<text:s/>last<text:s/>AR?<text:s/></text:span></text:p>
          </table:table-cell>
          <table:table-cell table:style-name="Cell153">
            <text:p text:style-name="P425"><text:span text:style-name="T425_1">n/a</text:span></text:p>
          </table:table-cell>
        </table:table-row>
      </table:table>
      <text:p text:style-name="P426"/>
      <table:table table:style-name="Table14">
        <table:table-column table:style-name="Column54"/>
        <table:table-column table:style-name="Column55"/>
        <table:table-column table:style-name="Column56"/>
        <table:table-row table:style-name="Row45">
          <table:table-cell table:style-name="Cell154">
            <text:p text:style-name="P427"><text:span text:style-name="T427_1">Indicator(s)</text:span></text:p>
          </table:table-cell>
          <table:table-cell table:style-name="Cell155">
            <text:p text:style-name="P428"><text:span text:style-name="T428_1">Milestone(s)<text:s/>for<text:s/>this<text:s/>review</text:span></text:p>
          </table:table-cell>
          <table:table-cell table:style-name="Cell156">
            <text:p text:style-name="P429"><text:span text:style-name="T429_1">Progress<text:s/></text:span></text:p>
          </table:table-cell>
        </table:table-row>
        <table:table-row table:style-name="Row46">
          <table:table-cell table:style-name="Cell157">
            <text:p text:style-name="P430"><text:span text:style-name="T430_1">Number<text:s/>of<text:s/>analytical<text:s/>products<text:s/>produced<text:s/>to<text:s/>support<text:s/>humanitarian<text:s/>strategic<text:s/>planning,<text:s/>and<text:s/>annual<text:s/>prioritisation<text:s/>(REACH)</text:span></text:p>
          </table:table-cell>
          <table:table-cell table:style-name="Cell158">
            <text:p text:style-name="P431"><text:span text:style-name="T431_1">13</text:span></text:p>
          </table:table-cell>
          <table:table-cell table:style-name="Cell159">
            <text:p text:style-name="P432"><text:span text:style-name="T432_1">10.</text:span><text:span text:style-name="T432_2"><text:s/></text:span><text:span text:style-name="T432_3">Not<text:s/>met.</text:span><text:span text:style-name="T432_4"><text:s/></text:span></text:p>
          </table:table-cell>
        </table:table-row>
        <table:table-row table:style-name="Row47">
          <table:table-cell table:style-name="Cell160">
            <text:p text:style-name="P433"><text:span text:style-name="T433_1">Number<text:s/>of<text:s/>assets<text:s/>built,<text:s/>restored,<text:s/>or<text:s/>maintained<text:s/>as<text:s/>a<text:s/>%<text:s/>of<text:s/>planned.<text:s/>(%<text:s/>of<text:s/>km<text:s/>roads<text:s/>and<text:s/></text:span><text:span text:style-name="T433_2">dykes</text:span><text:span text:style-name="T433_3">)<text:s/>(WFP).</text:span></text:p>
          </table:table-cell>
          <table:table-cell table:style-name="Cell161">
            <text:p text:style-name="P434"><text:span text:style-name="T434_1">80%.</text:span></text:p>
            <text:p text:style-name="P435"/>
            <text:p text:style-name="P436"/>
          </table:table-cell>
          <table:table-cell table:style-name="Cell162">
            <text:p text:style-name="P437"><text:span text:style-name="T437_1">70%.<text:s/></text:span><text:span text:style-name="T437_2">Met<text:s/>under<text:s/>difficult<text:s/>conditions.<text:s/></text:span></text:p>
            <text:p text:style-name="P438"><text:span text:style-name="T438_1">This<text:s/>was<text:s/>met<text:s/></text:span><text:span text:style-name="T438_2">–</text:span><text:span text:style-name="T438_3"><text:s/></text:span><text:span text:style-name="T438_4">UK<text:s/></text:span><text:span text:style-name="T438_5">attribution<text:s/></text:span><text:span text:style-name="T438_6">calculation<text:s/>cha</text:span><text:span text:style-name="T438_7">nged<text:s/>as<text:s/>works<text:s/>progressed<text:s/>so</text:span><text:span text:style-name="T438_8"><text:s/>aim</text:span><text:span text:style-name="T438_9"><text:s/>was<text:s/></text:span><text:span text:style-name="T438_10">70%<text:s/>not<text:s/>80%.</text:span><text:span text:style-name="T438_11"><text:s/>The<text:s/>%<text:s/>is<text:s/>capturing<text:s/>proportion<text:s/>of<text:s/>the<text:s/>826km<text:s/>of<text:s/>roads<text:s/>and<text:s/>dykes<text:s/>WFP<text:s/>is<text:s/>rehabilitating<text:s/>that<text:s/>is<text:s/>UK<text:s/>funded<text:s/>and<text:s/>completed.<text:s/>All<text:s/>SSHARP<text:s/>funds<text:s/>were<text:s/>spent<text:s/>but<text:s/>this<text:s/>amounted<text:s/>to<text:s/>70%<text:s/>of<text:s/>the<text:s/>total.<text:s/></text:span></text:p>
          </table:table-cell>
        </table:table-row>
      </table:table>
      <text:p text:style-name="P439"/>
      <text:p text:style-name="P440"><text:span text:style-name="T440_1">Briefly<text:s/>describe<text:s/>the<text:s/>output’s<text:s/>activities<text:s/>and<text:s/>provide<text:s/>supporting<text:s/>narrative<text:s/>for<text:s/>the<text:s/>score.</text:span></text:p>
      <text:p text:style-name="P441"><text:span text:style-name="T441_1"><text:s/></text:span></text:p>
      <text:p text:style-name="P442"><text:span text:style-name="T442_1">This<text:s/>output<text:s/>is<text:s/>about<text:s/></text:span><text:span text:style-name="T442_2">supporting<text:s/>an</text:span><text:span text:style-name="T442_3"><text:s/>enabling<text:s/>environment</text:span><text:span text:style-name="T442_4">,<text:s/>and<text:s/>common<text:s/>response<text:s/>enabling<text:s/>services,<text:s/></text:span><text:span text:style-name="T442_5">for<text:s/>humanitarian<text:s/>assistance<text:s/>delivery<text:s/>in<text:s/>South<text:s/>Sudan.<text:s/>It<text:s/>includes<text:s/>contributions<text:s/>to<text:s/>data<text:s/>and<text:s/>evidence;<text:s/>coordination<text:s/>of<text:s/>the<text:s/>sector;<text:s/>policy<text:s/>and<text:s/>advocacy<text:s/>efforts;<text:s/>ensuring<text:s/>accountability<text:s/>to<text:s/>affected<text:s/>people;<text:s/>the<text:s/>humanitarian<text:s/>airline;<text:s/>road<text:s/></text:span><text:span text:style-name="T442_6">rehabilitation</text:span><text:span text:style-name="T442_7">;<text:s/>and<text:s/>dyke<text:s/>construction.<text:s/></text:span></text:p>
      <text:p text:style-name="P443"/>
      <text:p text:style-name="P444"><text:span text:style-name="T444_1">The<text:s/>output<text:s/>scores<text:s/>an<text:s/>A<text:s/>because<text:s/>the<text:s/>data<text:s/>and<text:s/>evidence<text:s/></text:span><text:span text:style-name="T444_2">workstream<text:s/></text:span><text:span text:style-name="T444_3">met</text:span><text:span text:style-name="T444_4"><text:s/>expectations</text:span><text:span text:style-name="T444_5"><text:s/>overall<text:s/>(though<text:s/>not<text:s/>the<text:s/>chosen<text:s/>indicator<text:s/>for<text:s/>the<text:s/>SSHARP<text:s/>logframe)</text:span><text:span text:style-name="T444_6">,<text:s/>t</text:span><text:span text:style-name="T444_7">he</text:span><text:span text:style-name="T444_8"><text:s/>airline<text:s/>scored<text:s/>highly<text:s/>against<text:s/>objectives,<text:s/>and<text:s/>the<text:s/>road<text:s/>construction<text:s/>was<text:s/>achieved<text:s/>despite<text:s/>a<text:s/>very<text:s/>narrow<text:s/>window<text:s/>for<text:s/>the<text:s/>work<text:s/>to<text:s/>go<text:s/>ahead<text:s/>involving<text:s/>impressive<text:s/>risk<text:s/>mitigation.<text:s/></text:span><text:span text:style-name="T444_9">Partners<text:s/>spoke<text:s/>very<text:s/>highly<text:s/>of<text:s/>the<text:s/>quality<text:s/>of<text:s/>data<text:s/>produced<text:s/>by<text:s/>IMPACT<text:s/>when<text:s/>BEJ<text:s/>collected<text:s/>views<text:s/>across<text:s/>Juba</text:span><text:span text:style-name="T444_10">,</text:span><text:span text:style-name="T444_11"><text:s/>and<text:s/>the<text:s/>UNICEF<text:s/>household<text:s/>dataset<text:s/>is<text:s/>a</text:span><text:span text:style-name="T444_12"><text:s/>leading<text:s/>success.<text:s/></text:span></text:p>
      <text:p text:style-name="P445"/>
      <text:p text:style-name="P446"><text:span text:style-name="T446_1">Data<text:s/>and<text:s/>evidence</text:span><text:span text:style-name="T446_2">:</text:span><text:bookmark-start text:name="_Hlk210563604"/><text:span text:style-name="T446_3"><text:s/></text:span></text:p>
      <text:p text:style-name="P447"/>
      <text:p text:style-name="P448"><text:span text:style-name="T448_1">This<text:s/>intervention<text:s/>will<text:s/>become<text:s/>increasingly<text:s/>valuable<text:s/>in<text:s/>the<text:s/>context<text:s/>of<text:s/>reduced<text:s/>funding<text:s/>in<text:s/>South<text:s/>Sudan<text:s/>because<text:s/>it<text:s/>will<text:s/>provide<text:s/>evidence<text:s/>to<text:s/>direct<text:s/>scarce<text:s/>funding<text:s/>where<text:s/>needs<text:s/>are<text:s/>highest.<text:s/></text:span><text:span text:style-name="T448_2">The<text:s/>INGO</text:span><text:span text:style-name="T448_3"><text:s/>IMPACT<text:s/></text:span><text:span text:style-name="T448_4">Initiatives</text:span><text:span text:style-name="T448_5"><text:s/>has<text:s/>made<text:s/>good<text:s/>progress<text:s/>in<text:s/>collecting<text:s/>and<text:s/>using<text:s/>data<text:s/>to<text:s/>influence<text:s/>decision<text:s/>making<text:s/>and<text:s/>delivery<text:s/>of<text:s/>aid.<text:s/></text:span><text:span text:style-name="T448_6">IMPACT</text:span><text:span text:style-name="T448_7"><text:s/>met<text:s/>or<text:s/>exceeded<text:s/>8</text:span><text:span text:style-name="T448_8">3</text:span><text:span text:style-name="T448_9">%<text:s/>of<text:s/>its<text:s/>output<text:s/>milestones<text:s/>with<text:s/>targets<text:s/>in<text:s/>year<text:s/>1.<text:s/></text:span><text:span text:style-name="T448_10">A</text:span><text:span text:style-name="T448_11">ctivities<text:s/></text:span><text:span text:style-name="T448_12">ranged</text:span><text:span text:style-name="T448_13"><text:s/>from<text:s/>Emergency<text:s/>Monitoring<text:s/>Systems</text:span><text:span text:style-name="T448_14"><text:s/>(EMS)</text:span><text:span text:style-name="T448_15">,<text:s/>Joint<text:s/>Market<text:s/>Monitoring<text:s/>and<text:s/>Public<text:s/>Health<text:s/>Assessments.<text:s/>Products</text:span><text:span text:style-name="T448_16"><text:s/>include<text:s/>an<text:s/></text:span><text:span text:style-name="T448_17"><text:a xlink:type="simple" xlink:href="https://eur03.safelinks.protection.outlook.com/?url=https%3A%2F%2Frepository.impact-initiatives.org%2Fdocument%2Fimpact%2Fe67d9595%2FREACH-SSD_Integrated-Public-Health-Rapid-Assessment_Rubkona_July2024.pdf&amp;data=05%7C02%7Csarah.harper2%40fcdo.gov.uk%7Ca532e6546a4e47e70d9108dd66ec75c0%7Cd3a2d0d37cc84f52bbf985bd43d94279%7C0%7C0%7C638779887949134992%7CUnknown%7CTWFpbGZsb3d8eyJFbXB0eU1hcGkiOnRydWUsIlYiOiIwLjAuMDAwMCIsIlAiOiJXaW4zMiIsIkFOIjoiTWFpbCIsIldUIjoyfQ%3D%3D%7C0%7C%7C%7C&amp;sdata=iseyovnOuzUCrX3GAGSiuiqBko4dlRdpqT1Iqa0VN64%3D&amp;reserved=0"><text:span text:style-name="T448_18">Integrated<text:s/>Public<text:s/>Health<text:s/>Rapid<text:s/>Assessment</text:span></text:a></text:span><text:span text:style-name="T448_19"><text:s/>(IPHRA)<text:s/>in<text:s/>Internally<text:s/>Displaced<text:s/>Persons<text:s/>(IDPs)<text:s/>sites<text:s/>within<text:s/>Rubkona<text:s/>County,<text:s/>an<text:s/></text:span><text:span text:style-name="T448_20"><text:a xlink:type="simple" xlink:href="https://eur03.safelinks.protection.outlook.com/?url=https%3A%2F%2Frepository.impact-initiatives.org%2Fdocument%2Fimpact%2F1094c3f1%2FREACH_SSD_Situation-Overview_Aweil-East-and-Northern-Bahr-el-Ghazal_October-2024.pdf&amp;data=05%7C02%7Csarah.harper2%40fcdo.gov.uk%7Ca532e6546a4e47e70d9108dd66ec75c0%7Cd3a2d0d37cc84f52bbf985bd43d94279%7C0%7C0%7C638779887949149310%7CUnknown%7CTWFpbGZsb3d8eyJFbXB0eU1hcGkiOnRydWUsIlYiOiIwLjAuMDAwMCIsIlAiOiJXaW4zMiIsIkFOIjoiTWFpbCIsIldUIjoyfQ%3D%3D%7C0%7C%7C%7C&amp;sdata=Wy53CzPc9SI%2B%2Bk%2BXBA3hWpN%2FZfBE3ziD6iRHZm2FZA8%3D&amp;reserved=0"><text:span text:style-name="T448_21">emergency<text:s/>qualitative<text:s/>food<text:s/>security<text:s/>assessment</text:span></text:a></text:span><text:span text:style-name="T448_22"><text:s/>in<text:s/>Aweil<text:s/>East<text:s/>and<text:s/>a<text:s/></text:span><text:span text:style-name="T448_23">SMART<text:s/>Survey<text:s/>in<text:s/>Malakal.<text:s/>These<text:s/>assessments<text:s/>help<text:s/>the<text:s/>humanitarian<text:s/>response<text:s/>target<text:s/>the<text:s/>right<text:s/>places<text:s/>and<text:s/>people.<text:s/>For<text:s/>example,<text:s/>SMART<text:s/>surveys<text:s/>are<text:s/>a<text:s/>primary<text:s/>way<text:s/>of<text:s/>assessing<text:s/>and<text:s/>monitoring<text:s/>the<text:s/>nutritional<text:s/>status<text:s/>of<text:s/>populations,<text:s/>and<text:s/>the<text:s/>data<text:s/>they<text:s/>produce<text:s/>allows<text:s/>humanitarian<text:s/>actors<text:s/>to<text:s/>know<text:s/>what<text:s/>assistance<text:s/>is<text:s/>needed<text:s/>and<text:s/>where,<text:s/>which<text:s/>can<text:s/>include<text:s/>directing<text:s/>life-saving<text:s/>assistance<text:s/>to<text:s/>acutely<text:s/>malnourished<text:s/>people.</text:span><text:span text:style-name="T448_24"><text:s/></text:span><text:span text:style-name="T448_25">They<text:s/>also<text:s/>refin</text:span><text:span text:style-name="T448_26">ed</text:span><text:span text:style-name="T448_27"><text:s/>their<text:s/>EMS<text:s/>which<text:s/>flags<text:s/>hotspots<text:s/>where<text:s/>interventions<text:s/>should<text:s/>be<text:s/>prioritised.<text:s/>This<text:s/>is<text:s/>regularly<text:s/>disseminated<text:s/>widely.<text:s/>Through<text:s/>IMPACT’s<text:s/>co-chairing<text:s/>of<text:s/>the<text:s/>Needs<text:s/>Analysis<text:s/>Working<text:s/>Group<text:s/>(NAWG),<text:s/>they<text:s/>are<text:s/>well-placed<text:s/>to<text:s/>ensure<text:s/>evidence<text:s/>is<text:s/>brought<text:s/>to<text:s/>the<text:s/>attention<text:s/>of<text:s/>the<text:s/>Inter-Cluster<text:s/>Coordination<text:s/>Group<text:s/>and<text:s/>other<text:s/>decision-making<text:s/>fora.<text:s/>In<text:s/>October</text:span><text:span text:style-name="T448_28"><text:s/>2024</text:span><text:span text:style-name="T448_29">,<text:s/>they<text:s/></text:span><text:span text:style-name="T448_30">contributed</text:span><text:span text:style-name="T448_31"><text:s/>13<text:s/>analysts<text:s/>to<text:s/>the<text:s/>Integrated<text:s/>Phase<text:s/>Classification<text:s/>(IPC)<text:s/>analysis,<text:s/>supporting<text:s/>classification<text:s/>of<text:s/>acute<text:s/>food<text:s/>insecurity<text:s/>and<text:s/>acute<text:s/>malnutrition<text:s/>for<text:s/>the<text:s/>country.<text:s/>Following<text:s/>the<text:s/>release<text:s/>of<text:s/>IPC<text:s/>data,<text:s/>IMPACT<text:s/>made<text:s/>tailored<text:s/>presentations<text:s/>for<text:s/>multiple<text:s/>decision-making<text:s/>stakeholders<text:s/>in<text:s/>South<text:s/>Sudan<text:s/>on<text:s/>the<text:s/>food<text:s/>security<text:s/>situation.<text:s/></text:span></text:p>
      <text:p text:style-name="P449"/>
      <text:p text:style-name="P450"><text:bookmark-end text:name="_Hlk210563604"/><text:span text:style-name="T450_1">Through<text:s/>UNICEF,<text:s/>SSHARP<text:s/>funded<text:s/>the<text:s/></text:span><text:span text:style-name="T450_2">the<text:s/>Multiple<text:s/>Indicator<text:s/>Cluster<text:s/>Survey<text:s/>(MICS)</text:span><text:span text:style-name="T450_3"><text:s/></text:span><text:span text:style-name="T450_4">led<text:s/>by<text:s/>the<text:s/></text:span><text:span text:style-name="T450_5">National</text:span><text:span text:style-name="T450_6"><text:s/>Bureau<text:s/>of<text:s/>Statistics</text:span><text:span text:style-name="T450_7">.</text:span><text:span text:style-name="T450_8"><text:s/>MICS<text:s/>is<text:s/>a<text:s/>household<text:s/>survey<text:s/>that<text:s/></text:span><text:span text:style-name="T450_9">provides</text:span><text:span text:style-name="T450_10"><text:s/>internationally<text:s/>comparable</text:span><text:span text:style-name="T450_11"><text:s/></text:span><text:span text:style-name="T450_12">data<text:s/>about<text:s/>the<text:s/>situation<text:s/>of<text:s/>children<text:s/>and<text:s/>women.<text:s/>It<text:s/>contributes<text:s/>to<text:s/>monitoring<text:s/>progress<text:s/>towards<text:s/>the<text:s/>Sustainable<text:s/>Development<text:s/>Goals<text:s/>(SDG)</text:span><text:span text:style-name="T450_13"><text:s/>as<text:s/>well<text:s/>as<text:s/>guiding<text:s/>humanitarian,<text:s/></text:span><text:span text:style-name="T450_14">health,</text:span><text:span text:style-name="T450_15"><text:s/>and<text:s/>social<text:s/>assistance<text:s/>programming<text:s/>in<text:s/>South<text:s/>Sudan</text:span><text:span text:style-name="T450_16">.<text:s/>The<text:s/>last<text:s/>partial<text:s/>MICS<text:s/>in<text:s/>South<text:s/>Sudan<text:s/>was<text:s/>conducted<text:s/>around<text:s/>2009.</text:span><text:span text:style-name="T450_17"><text:s/></text:span><text:span text:style-name="T450_18">MICS<text:s/>will<text:s/>generate<text:s/>170<text:s/>indicators</text:span><text:span text:style-name="T450_19"><text:s/></text:span><text:span text:style-name="T450_20">covering<text:s/>health,<text:s/>nutrition,<text:s/>education,<text:s/>WASH,<text:s/>and<text:s/>child<text:s/>protection.<text:s/>Data<text:s/>will<text:s/>be</text:span><text:span text:style-name="T450_21"><text:s/></text:span><text:span text:style-name="T450_22">disaggregated<text:s/>to<text:s/>identify<text:s/>vulnerable<text:s/>groups.</text:span></text:p>
      <text:p text:style-name="P451"/>
      <text:p text:style-name="P452"><text:span text:style-name="T452_1">Logistics<text:s/>Cluster</text:span><text:span text:style-name="T452_2">:</text:span></text:p>
      <text:p text:style-name="P453"/>
      <text:p text:style-name="P454"><text:span text:style-name="T454_1">T</text:span><text:span text:style-name="T454_2">his<text:s/>focuses<text:s/>on<text:s/>logistics<text:s/>required<text:s/>to<text:s/>enable<text:s/>response<text:s/>through<text:s/>funding<text:s/></text:span><text:span text:style-name="T454_3">the<text:s/>UN<text:s/>Humanitarian<text:s/>Air<text:s/>Service<text:s/>(UNHAS),<text:s/>and<text:s/>improvements<text:s/>to<text:s/>road<text:s/>and<text:s/>port<text:s/>infrastructure<text:s/>needed<text:s/>to<text:s/>deliver<text:s/>more<text:s/>efficient<text:s/>and<text:s/>effective<text:s/>humanitarian<text:s/>assistance</text:span><text:span text:style-name="T454_4">.<text:s/></text:span><text:span text:style-name="T454_5">Improved<text:s/></text:span><text:span text:style-name="T454_6">road<text:s/>access<text:s/>will<text:s/>reduce</text:span><text:span text:style-name="T454_7"><text:s/>the<text:s/>proportion<text:s/>of<text:s/>aid<text:s/>delivered<text:s/>by<text:s/>air<text:s/>and<text:s/>therefore<text:s/>improv</text:span><text:span text:style-name="T454_8">e</text:span><text:span text:style-name="T454_9"><text:s/>value<text:s/>for<text:s/>money.<text:s/>Given<text:s/>the<text:s/>poor<text:s/>state<text:s/>of<text:s/>the<text:s/>roads<text:s/>across<text:s/>the<text:s/>country,<text:s/>the<text:s/>airline<text:s/>remains<text:s/>critical</text:span><text:span text:style-name="T454_10"><text:s/>as<text:s/>the<text:s/>main<text:s/>route<text:s/>through<text:s/>which<text:s/>humanitarian<text:s/>staff<text:s/>(and<text:s/>in<text:s/>critical<text:s/>cases,<text:s/>light<text:s/>cargo)<text:s/>can<text:s/>be<text:s/>moved<text:s/>at<text:s/>speed.</text:span><text:span text:style-name="T454_11"><text:s/>Indicators<text:s/>show<text:s/>good<text:s/>performance<text:s/></text:span><text:span text:style-name="T454_12">from<text:s/>the<text:s/>Logistics<text:s/>Cluster,<text:s/>and<text:s/>by<text:s/>WFP’s<text:s/>joint<text:s/>engineering<text:s/>and<text:s/>logistics<text:s/>teams<text:s/>working<text:s/>on<text:s/>the<text:s/>road<text:s/>and<text:s/>port<text:s/>infrastructure<text:s/>upgrades.<text:s/></text:span><text:span text:style-name="T454_13">During<text:s/>the<text:s/>reporting<text:s/>period,<text:s/>UNHAS<text:s/>provided<text:s/>air<text:s/>transport<text:s/>services<text:s/>to<text:s/>239<text:s/>organisations</text:span><text:span text:style-name="T454_14"><text:s/>-<text:s/></text:span><text:span text:style-name="T454_15">97%<text:s/>of<text:s/>customers<text:s/>were<text:s/>satisfied<text:s/>with<text:s/>UNHAS<text:s/>as<text:s/>of<text:s/>February<text:s/>2025<text:s/>(</text:span><text:span text:style-name="T454_16">increased<text:s/>by</text:span><text:span text:style-name="T454_17"><text:s/>1%<text:s/>from<text:s/>2024<text:s/>and<text:s/>2%<text:s/>from<text:s/>2023).</text:span><text:span text:style-name="T454_18"><text:s/></text:span><text:span text:style-name="T454_19">UNHAS<text:s/>responded<text:s/>to<text:s/>100%<text:s/>of<text:s/>medical<text:s/>and<text:s/>security<text:s/>evacuation</text:span><text:span text:style-name="T454_20"><text:s/>requests<text:s/>in<text:s/>the<text:s/></text:span><text:span text:style-name="T454_21">year</text:span><text:span text:style-name="T454_22"><text:s/>and<text:s/>100%<text:s/>of<text:s/>ERRM’s<text:s/>emergency<text:s/>response<text:s/>requirements.</text:span><text:span text:style-name="T454_23"><text:s/></text:span></text:p>
      <text:p text:style-name="P455"/>
      <text:p text:style-name="P456"><text:span text:style-name="T456_1">WFP<text:s/>spent<text:s/>100%<text:s/>of<text:s/></text:span><text:span text:style-name="T456_2">the<text:s/>UK</text:span><text:span text:style-name="T456_3"><text:s/>SSHARP<text:s/>CDEL</text:span><text:span text:style-name="T456_4"><text:s/></text:span><text:span text:style-name="T456_5">budget<text:s/></text:span><text:span text:style-name="T456_6">(capital<text:s/>budget<text:s/>for<text:s/>asset<text:s/>creation)</text:span><text:span text:style-name="T456_7"><text:s/>for<text:s/>2024/25<text:s/>on<text:s/>road<text:s/>and<text:s/>dyke<text:s/>rehabilitation<text:s/>resulting<text:s/>in<text:s/>578km<text:s/>of<text:s/>(mainly)<text:s/>roads<text:s/>and<text:s/></text:span><text:span text:style-name="T456_8">(a<text:s/>few)<text:s/></text:span><text:span text:style-name="T456_9">dykes<text:s/>being<text:s/></text:span><text:span text:style-name="T456_10">rehabilitated<text:s/>and<text:s/>some<text:s/>dykes<text:s/>built<text:s/>from<text:s/>scratch.<text:s/>The<text:s/>photos<text:s/>below<text:s/>show<text:s/>the<text:s/>road<text:s/>rehabilitation<text:s/>process</text:span><text:span text:style-name="T456_11">.</text:span><text:span text:style-name="T456_12"><text:s/></text:span></text:p>
      <text:p text:style-name="P457"/>
      <text:p text:style-name="P458"><text:span text:style-name="T458_1">Standby<text:s/>Partnership<text:s/>(SBP)<text:s/>–<text:s/>short-term<text:s/>expertise<text:s/>surged<text:s/>into<text:s/>UN<text:s/>agencies</text:span><text:span text:style-name="T458_2">:</text:span></text:p>
      <text:p text:style-name="P459"/>
      <text:p text:style-name="P460"><text:span text:style-name="T460_1">Towards<text:s/>the<text:s/>end<text:s/>of<text:s/>financial<text:s/>year<text:s/>2024/25,<text:s/>BEJ<text:s/>agreed<text:s/>to<text:s/>support<text:s/></text:span><text:span text:style-name="T460_2">five<text:s/>Standby<text:s/>Partner<text:s/>expert<text:s/>deployments<text:s/>to<text:s/>the<text:s/>World<text:s/>Health<text:s/>Organisation<text:s/>(WHO)<text:s/>South<text:s/>Sudan</text:span><text:span text:style-name="T460_3">,<text:s/>to<text:s/>help<text:s/>deliver<text:s/>cholera<text:s/>response<text:s/>objectives.<text:s/>The<text:s/></text:span><text:span text:style-name="T460_4">deployment<text:s/>consists<text:s/>of<text:s/></text:span><text:span text:style-name="T460_5">5</text:span><text:span text:style-name="T460_6"><text:s/>experts<text:s/>covering<text:s/>epidemiology,<text:s/>cholera-related<text:s/>WASH<text:s/>support,<text:s/>case<text:s/>management</text:span><text:span text:style-name="T460_7">,<text:s/></text:span><text:span text:style-name="T460_8">preparedness,<text:s/>and<text:s/>health<text:s/>logistics.<text:s/></text:span><text:span text:style-name="T460_9">For<text:s/>the<text:s/>reporting<text:s/>period<text:s/>of<text:s/>this<text:s/>Annual<text:s/>Review,<text:s/></text:span><text:span text:style-name="T460_10">all<text:s/></text:span><text:span text:style-name="T460_11">5</text:span><text:span text:style-name="T460_12"><text:s/>deployments<text:s/>became<text:s/>active,<text:s/>with<text:s/>role-holders<text:s/>in-country.<text:s/>Deployments<text:s/>are<text:s/>due<text:s/>to<text:s/>end<text:s/>in<text:s/>July<text:s/>and<text:s/>August<text:s/>2025.<text:s/>Further<text:s/>reflections<text:s/>on<text:s/>the<text:s/>utility<text:s/>and<text:s/>change<text:s/>delivered<text:s/>by<text:s/>the<text:s/>SBP<text:s/>mechanism<text:s/>will<text:s/>be<text:s/>provided<text:s/>in<text:s/>future<text:s/>Annual<text:s/>Reviews.</text:span></text:p>
      <text:p text:style-name="P461"/>
      <text:p text:style-name="P462"><text:span text:style-name="T462_1">Photo<text:s/>credit:<text:s/>WFP/Photo<text:s/>Library</text:span></text:p>
      <text:p text:style-name="P463"><draw:frame svg:x="0cm" svg:y="0cm" svg:width="15.925cm" svg:height="7.201cm" draw:style-name="FR15" text:anchor-type="as-char" draw:z-index="0"><draw:image xlink:href="Pictures/image13.png" xlink:type="simple" xlink:show="embed" xlink:actuate="onLoad"/></draw:frame></text:p>
      <text:p text:style-name="P464"/>
      <text:p text:style-name="P465"><text:span text:style-name="T465_1">Image:<text:s/>Overview<text:s/>of<text:s/>UNHAS<text:s/>operations<text:s/>in<text:s/>2025<text:s/>compared<text:s/>to<text:s/>2024</text:span></text:p>
      <text:p text:style-name="P466"><draw:frame svg:x="0cm" svg:y="0cm" svg:width="16.159cm" svg:height="9.1cm" draw:style-name="FR16" text:anchor-type="as-char" draw:z-index="0"><draw:image xlink:href="Pictures/image14.png" xlink:type="simple" xlink:show="embed" xlink:actuate="onLoad"/><svg:desc>Image</svg:desc></draw:frame></text:p>
      <text:p text:style-name="P467"/>
      <text:p text:style-name="P468"><text:span text:style-name="T468_1">Accountability<text:s/>to<text:s/>Affected<text:s/>Populations</text:span><text:span text:style-name="T468_2"><text:s/></text:span><text:span text:style-name="T468_3">(AAP)</text:span><text:span text:style-name="T468_4">:</text:span></text:p>
      <text:p text:style-name="P469"/>
      <text:p text:style-name="P470"><text:span text:style-name="T470_1">All<text:s/>partners<text:s/>report<text:s/>on<text:s/>AAP</text:span><text:span text:style-name="T470_2"><text:s/>as<text:s/>articulated<text:s/>in<text:s/>the<text:s/>business<text:s/>case.<text:s/></text:span><text:span text:style-name="T470_3">Where<text:s/>relevant,</text:span><text:span text:style-name="T470_4"><text:s/></text:span><text:span text:style-name="T470_5">partners</text:span><text:span text:style-name="T470_6"><text:s/>have<text:s/>complaint<text:s/>and<text:s/>feedback<text:s/>mechanisms<text:s/>established.<text:s/></text:span><text:span text:style-name="T470_7">Some<text:s/>examples<text:s/>of<text:s/>AAP<text:s/></text:span><text:span text:style-name="T470_8">are</text:span><text:span text:style-name="T470_9">:</text:span></text:p>
      <text:list text:style-name="LS8" xml:id="list21">
        <text:list-item>
          <text:p text:style-name="P471"><text:bookmark-start text:name="_Hlk210563658"/><text:span text:style-name="T471_1">IMPACT<text:s/>developed<text:s/>a<text:s/>research<text:s/>workstream<text:s/>on<text:s/></text:span><text:span text:style-name="T471_2">AAP</text:span><text:span text:style-name="T471_3">.</text:span><text:span text:style-name="T471_4"><text:s/></text:span><text:span text:style-name="T471_5">During<text:s/>th</text:span><text:span text:style-name="T471_6">e</text:span><text:span text:style-name="T471_7"><text:s/>reporting<text:s/></text:span><text:span text:style-name="T471_8">period,<text:s/>IMPACT<text:s/>began<text:s/>a<text:s/>qualitative<text:s/>deep<text:s/>dive<text:s/>into<text:s/>the<text:s/>experiences<text:s/>of<text:s/>female<text:s/>returnees<text:s/>displaced<text:s/>from<text:s/>Sudan<text:s/>and<text:s/>their<text:s/>integration<text:s/>into<text:s/>host<text:s/>communities<text:s/>in<text:s/>South<text:s/>Sudan.<text:s text:c="2"/></text:span><text:bookmark-end text:name="_Hlk210563658"/></text:p>
        </text:list-item>
        <text:list-item>
          <text:p text:style-name="P472"><text:span text:style-name="T472_1">AAP<text:s/></text:span><text:span text:style-name="T472_2">was<text:s/>considered</text:span><text:span text:style-name="T472_3"><text:s/>throughout<text:s/>the</text:span><text:span text:style-name="T472_4"><text:s/>SSHF</text:span><text:span text:style-name="T472_5"><text:s/>project<text:s/>cycle</text:span><text:span text:style-name="T472_6">,<text:s/>by<text:s/>building<text:s/>in<text:s/>community<text:s/>feedback<text:s/>from<text:s/>focus<text:s/>groups</text:span><text:span text:style-name="T472_7"><text:s/>and<text:s/>findings<text:s/>from<text:s/></text:span><text:span text:style-name="T472_8">aid<text:s/>recipient</text:span><text:span text:style-name="T472_9"><text:s/></text:span><text:span text:style-name="T472_10">interviews</text:span><text:span text:style-name="T472_11"><text:s/>to<text:s/>allocation<text:s/>decisions</text:span><text:span text:style-name="T472_12">.</text:span></text:p>
        </text:list-item>
        <text:list-item>
          <text:p text:style-name="P473"><text:span text:style-name="T473_1">ERR</text:span><text:span text:style-name="T473_2">M<text:s/>commits<text:s/>to<text:s/></text:span><text:span text:style-name="T473_3">undertaking<text:s/>emergency<text:s/>responses<text:s/>which<text:s/>are<text:s/>informed<text:s/>by<text:s/>needs<text:s/>assessments<text:s/>and<text:s/>community<text:s/>consultations</text:span><text:span text:style-name="T473_4">.<text:s/>This<text:s/>includes<text:s/>carefully<text:s/>selecting<text:s/></text:span><text:span text:style-name="T473_5">targeted<text:s/>populations</text:span><text:span text:style-name="T473_6">,<text:s/></text:span><text:span text:style-name="T473_7">designing<text:s/>and<text:s/>implementing<text:s/>responses<text:s/>based<text:s/>on<text:s/>feedback<text:s/>and<text:s/>needs<text:s/>assessments<text:s/>and<text:s/>making<text:s/>sure<text:s/>the<text:s/>handover<text:s/>process<text:s/>is<text:s/>also<text:s/>aligned<text:s/>to<text:s/>the<text:s/>actual<text:s/>needs<text:s/>of<text:s/>the<text:s/>population</text:span><text:span text:style-name="T473_8">.<text:s/>Methodologies<text:s/>used<text:s/>to<text:s/>facilitate<text:s/>participation<text:s/>of<text:s/>targeted<text:s/>communities<text:s/>included<text:s/></text:span><text:span text:style-name="T473_9">f</text:span><text:span text:style-name="T473_10">ocus<text:s/></text:span><text:span text:style-name="T473_11">g</text:span><text:span text:style-name="T473_12">roup<text:s/></text:span><text:span text:style-name="T473_13">d</text:span><text:span text:style-name="T473_14">iscussions,<text:s/></text:span><text:span text:style-name="T473_15">k</text:span><text:span text:style-name="T473_16">ey<text:s/></text:span><text:span text:style-name="T473_17">i</text:span><text:span text:style-name="T473_18">nformant<text:s/></text:span><text:span text:style-name="T473_19">i</text:span><text:span text:style-name="T473_20">nterview</text:span><text:span text:style-name="T473_21">s</text:span><text:span text:style-name="T473_22"><text:s/>and<text:s/>community<text:s/>meetings,<text:s/></text:span><text:span text:style-name="T473_23">taking<text:s/>account<text:s/>o</text:span><text:span text:style-name="T473_24"><text:s/>gender<text:s/>and<text:s/>disability<text:s/>considerations<text:s/>in<text:s/></text:span><text:span text:style-name="T473_25">selecting</text:span><text:span text:style-name="T473_26"><text:s/>stakeholders</text:span><text:span text:style-name="T473_27">.</text:span></text:p>
        </text:list-item>
      </text:list>
      <text:p text:style-name="P474"><text:span text:style-name="T474_1">Policy:</text:span></text:p>
      <text:p text:style-name="P475"/>
      <text:p text:style-name="P476"><text:span text:style-name="T476_1">In<text:s/>parallel<text:s/>to<text:s/>the<text:s/>programme,<text:s/></text:span><text:span text:style-name="T476_2">BEJ</text:span><text:span text:style-name="T476_3"><text:s/>focuses<text:s/>advocacy<text:s/>and<text:s/>influencing<text:s/>on<text:s/>strengthening<text:s/>accountability<text:s/>of<text:s/></text:span><text:span text:style-name="T476_4">GoSS</text:span><text:span text:style-name="T476_5"><text:s/>to<text:s/>protect<text:s/>civilians,<text:s/>improve<text:s/>access,<text:s/>and<text:s/></text:span><text:span text:style-name="T476_6">increase</text:span><text:span text:style-name="T476_7"><text:s/>domestic<text:s/>investment<text:s/>in<text:s/>basic<text:s/>services<text:s/>for<text:s/>its<text:s/>citizens</text:span><text:span text:style-name="T476_8">.<text:s/>This<text:s/>is<text:s/>part<text:s/>of<text:s/>a<text:s/>wider<text:s/>push<text:s/>for<text:s/>greater<text:s/>government<text:s/>accountability<text:s/>and<text:s/>responsiveness.<text:s/></text:span></text:p>
      <text:p text:style-name="P477"/>
      <text:p text:style-name="P478"><text:span text:style-name="T478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79"/>
      <text:p text:style-name="P480"><text:span text:style-name="T480_1">SSHARP<text:s/>allocated<text:s/>£5m<text:s/>of<text:s/>an<text:s/>uplift<text:s/>in<text:s/>funds<text:s/>to<text:s/>UNHAS.<text:s/>This<text:s/>helped<text:s/>to<text:s/>bridge<text:s/>a<text:s/>gap<text:s/>allowing<text:s/>UNHAS<text:s/>to<text:s/>secure<text:s/>stable<text:s/>aircraft<text:s/>contracts<text:s/>and<text:s/>maintain<text:s/>essential<text:s/>services<text:s/>through<text:s/>Q1<text:s/>of<text:s/>2025.<text:s/>This<text:s/>is<text:s/>essential<text:s/>because<text:s/>there<text:s/>are<text:s/>no<text:s/>reliable<text:s/>commercial<text:s/>options<text:s/>serving<text:s/>South<text:s/>Sudan<text:s/>and<text:s/>many<text:s/>roads<text:s/>are<text:s/>impassable<text:s/>due<text:s/>to<text:s/></text:span><text:span text:style-name="T480_2">seasonal<text:s/>rains<text:s/>and/or<text:s/>flooding,<text:s/></text:span><text:span text:style-name="T480_3">checkpoints</text:span><text:span text:style-name="T480_4"><text:s/>and<text:s/></text:span><text:span text:style-name="T480_5">conflict.<text:s/>UNHAS<text:s/>remains<text:s/>the<text:s/>sole<text:s/>air<text:s/>service<text:s/>for<text:s/>the<text:s/>humanitarian<text:s/>community<text:s/>in<text:s/>South<text:s/>Sudan<text:s/>to<text:s/>reach<text:s/>many<text:s/>of<text:s/>the<text:s/>places<text:s/>in<text:s/>need<text:s/>of<text:s/>assistance.<text:s/>In<text:s/>rainy<text:s/>season<text:s/>some<text:s/>airstrips<text:s/>are<text:s/>inaccessible<text:s/>and<text:s/>so<text:s/>helicopters<text:s/>are<text:s/>used.<text:s/></text:span></text:p>
      <text:p text:style-name="P481"/>
      <text:p text:style-name="P482"><text:span text:style-name="T482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83"/>
      <text:p text:style-name="P484"><text:bookmark-start text:name="_Hlk210563688"/><text:span text:style-name="T484_1">Recommendation<text:s/>from<text:s/>the<text:s/>previous<text:s/>Annual<text:s/>Review</text:span><text:span text:style-name="T484_2">:<text:s/>Some<text:s/>missed<text:s/>opportunities<text:s/>were<text:s/>identified<text:s/>with<text:s/>regards<text:s/>to<text:s/>influencing<text:s/>decision<text:s/>making<text:s/>with<text:s/>data<text:s/>and<text:s/>evidence,<text:s/>and<text:s/>so<text:s/>a<text:s/>renewed<text:s/>focus<text:s/>on<text:s/>stakeholder<text:s/>management<text:s/>and<text:s/>influencing<text:s/>is<text:s/>required<text:s/>for<text:s/>IMPACT.<text:s/>This<text:s/>will<text:s/>be<text:s/>evidenced<text:s/>by<text:s/>narrative<text:s/>in<text:s/>the<text:s/>quarterly<text:s/>reports<text:s/>that<text:s/>explains<text:s/>who<text:s/>is<text:s/>using<text:s/>the<text:s/>outputs<text:s/>and<text:s/>what<text:s/>decisions<text:s/>they<text:s/>are<text:s/>seeking<text:s/>to<text:s/>influence.<text:s/>This<text:s/>is<text:s/>missing<text:s/>from<text:s/>narrative<text:s/>reports<text:s/>to<text:s/>date.</text:span></text:p>
      <text:p text:style-name="P485"/>
      <text:p text:style-name="P486"><text:span text:style-name="T486_1">Progress</text:span><text:span text:style-name="T486_2">:<text:s/></text:span></text:p>
      <text:list text:style-name="LS9" xml:id="list24">
        <text:list-item>
          <text:p text:style-name="P487"><text:span text:style-name="T487_1">Quarterly<text:s/>reports<text:s/>now<text:s/>detail<text:s/>dissemination<text:s/></text:span><text:span text:style-name="T487_2">and<text:s/>while<text:s/>there</text:span><text:span text:style-name="T487_3"><text:s/>is<text:s/></text:span><text:span text:style-name="T487_4">still<text:s/>progress</text:span><text:span text:style-name="T487_5"><text:s/>to<text:s/></text:span><text:span text:style-name="T487_6">be<text:s/>made<text:s/>on<text:s/>detailing</text:span><text:span text:style-name="T487_7"><text:s/>how<text:s/></text:span><text:span text:style-name="T487_8">outputs<text:s/>are<text:s/></text:span><text:span text:style-name="T487_9">used</text:span><text:span text:style-name="T487_10">,<text:s/>a<text:s/>survey<text:s/>was<text:s/>conducted<text:s/>and<text:s/>examples</text:span><text:span text:style-name="T487_11"><text:s/>have<text:s/>been<text:s/></text:span><text:span text:style-name="T487_12">gathered</text:span><text:span text:style-name="T487_13">.</text:span></text:p>
        </text:list-item>
      </text:list>
      <text:list text:style-name="LS1" xml:id="list25">
        <text:list-item>
          <text:p text:style-name="P488"><text:span text:style-name="T488_1">IMPACT</text:span><text:span text:style-name="T488_2"><text:s/>conducted<text:s/>a<text:s/>survey<text:s/>in<text:s/>April<text:s/>to<text:s/>collect<text:s/>feedback.<text:s/></text:span><text:span text:style-name="T488_3">There<text:s/>were<text:s/>70<text:s/>respondents</text:span><text:span text:style-name="T488_4">,<text:s/></text:span><text:span text:style-name="T488_5">99%<text:s/>perce</text:span><text:span text:style-name="T488_6">ived</text:span><text:span text:style-name="T488_7"><text:s/></text:span><text:span text:style-name="T488_8">IMPAC</text:span><text:span text:style-name="T488_9">T</text:span><text:span text:style-name="T488_10"><text:s/>research<text:s/>and<text:s/>analysis<text:s/>as<text:s/>relevant<text:s/>for<text:s/>planning<text:s/>and<text:s/>decision-making<text:s/>and<text:s/>94%<text:s/>rat</text:span><text:span text:style-name="T488_11">ed</text:span><text:span text:style-name="T488_12"><text:s/>products<text:s/>as<text:s/>very<text:s/>good<text:s/>or<text:s/>good<text:s/>quality</text:span><text:span text:style-name="T488_13">.</text:span></text:p>
        </text:list-item>
      </text:list>
      <text:list text:style-name="LS3" xml:id="list26">
        <text:list-item>
          <text:p text:style-name="P489"><text:span text:style-name="T489_1">Bilateral<text:s/>feedback<text:s/>indicate</text:span><text:span text:style-name="T489_2">s<text:s/>the</text:span><text:span text:style-name="T489_3"><text:s/></text:span><text:span text:style-name="T489_4"><text:a xlink:type="simple" xlink:href="https://repository.impact-initiatives.org/document/impact/2da73b1c/REACH-South-Sudan_Upper-Nile-State-Alert_February-2025.pdf"><text:span text:style-name="T489_5">alert<text:s/>for<text:s/>Upper<text:s/>Nile<text:s/>State</text:span></text:a></text:span><text:span text:style-name="T489_6"><text:s/>and<text:s/>the<text:s/></text:span><text:span text:style-name="T489_7"><text:a xlink:type="simple" xlink:href="https://repository.impact-initiatives.org/document/impact/ad3b5b8c/REACH_SSD_Situation-Overview_Upper-Nile-Emergency-Assessment_April-2025-1.pdf"><text:span text:style-name="T489_8">situation<text:s/>overview</text:span></text:a></text:span><text:span text:style-name="T489_9"><text:s/>developed<text:s/>during<text:s/>Year<text:s/>1<text:s/>of<text:s/>SSHARP</text:span><text:span text:style-name="T489_10"><text:s/>was<text:s/>positively<text:s/>received<text:s/>by<text:s/>humanitarian<text:s/>stakeholders<text:s/>and<text:s/>the<text:s/>output<text:s/>was<text:s/>cited<text:s/>in<text:s/>an<text:s/>article<text:s/>published<text:s/>in<text:s/></text:span><text:span text:style-name="T489_11">T</text:span><text:span text:style-name="T489_12">he<text:s/>New<text:s/>Humanitarian</text:span><text:span text:style-name="T489_13">.</text:span></text:p>
        </text:list-item>
        <text:list-item>
          <text:p text:style-name="P490"><text:span text:style-name="T490_1">IMPACT’</text:span><text:span text:style-name="T490_2">s</text:span><text:span text:style-name="T490_3"><text:s/>output<text:s/></text:span><text:span text:style-name="T490_4">on<text:s/>c</text:span><text:span text:style-name="T490_5">onflict<text:s/>analysis<text:s/>in<text:s/>Nasir<text:s/>and<text:s/>Ulang<text:s/>and<text:s/>the<text:s/>risk<text:s/>of<text:s/>famine<text:s/>was<text:s/>shared<text:s/>widely<text:s/>and<text:s/>received<text:s/>well</text:span><text:span text:style-name="T490_6">.<text:s/></text:span><text:span text:style-name="T490_7">Soon<text:s/>after<text:s/>dissemination,</text:span><text:span text:style-name="T490_8"><text:s/>the<text:s/>International<text:s/>Crisis<text:s/>Group<text:s/>(</text:span><text:span text:style-name="T490_9">ICG</text:span><text:span text:style-name="T490_10">)</text:span><text:span text:style-name="T490_11"><text:s/>published<text:s/></text:span><text:span text:style-name="T490_12"><text:a xlink:type="simple" xlink:href="https://www.crisisgroup.org/africa/horn-africa/south-sudan/succession-crisis-drives-south-sudan-toward-famine"><text:span text:style-name="T490_13">its<text:s/>own<text:s/>alert</text:span></text:a></text:span><text:span text:style-name="T490_14"><text:s/>that<text:s/>warned<text:s/>of<text:s/>famine<text:s/>risk<text:s/>in<text:s/>Upper<text:s/>Nile<text:s/>and<text:s/>echoed<text:s/>key<text:s/>messages.</text:span></text:p>
        </text:list-item>
        <text:list-item>
          <text:p text:style-name="P491"><text:span text:style-name="T491_1">IMPACT’s</text:span><text:span text:style-name="T491_2"><text:s/>monthly<text:s/>Joint<text:s/>Market<text:s/>Monitoring<text:s/>Initiatives<text:s/>(JMMI)<text:s/></text:span><text:span text:style-name="T491_3">has<text:s/>been<text:s/>used</text:span><text:span text:style-name="T491_4"><text:s/>as<text:s/>a<text:s/>primary<text:s/>source<text:s/>of<text:s/>support<text:s/>for<text:s/></text:span><text:span text:style-name="T491_5">MPCA</text:span><text:span text:style-name="T491_6"><text:s/>planning<text:s/></text:span><text:span text:style-name="T491_7">by<text:s/>the<text:s/></text:span><text:span text:style-name="T491_8">C</text:span><text:span text:style-name="T491_9">ash<text:s/></text:span><text:span text:style-name="T491_10">W</text:span><text:span text:style-name="T491_11">orking<text:s/></text:span><text:span text:style-name="T491_12">G</text:span><text:span text:style-name="T491_13">roup</text:span><text:span text:style-name="T491_14">,<text:s/>with<text:s/>data<text:s/>on<text:s/>market<text:s/>functionality,<text:s/>prices,<text:s/>and<text:s/>availability<text:s/>seen<text:s/>as<text:s/>critical<text:s/>for<text:s/>informing<text:s/>cash<text:s/>programming.</text:span><text:span text:style-name="T491_15"><text:s/></text:span></text:p>
        </text:list-item>
      </text:list>
      <text:p text:style-name="P492"/>
      <text:p text:style-name="P493"><text:bookmark-end text:name="_Hlk210563688"/><text:span text:style-name="T493_1">Lesson</text:span><text:span text:style-name="T493_2">:<text:s/>Extraordinary<text:s/>risk<text:s/>mitigation<text:s/>and<text:s/>advanced<text:s/>planning<text:s/>was<text:s/>required<text:s/>by<text:s/>WFP<text:s/>to<text:s/>spend<text:s/>SSHARP’s<text:s/>CDEL<text:s/>budget<text:s/></text:span><text:span text:style-name="T493_3">on<text:s/>roads<text:s/></text:span><text:span text:style-name="T493_4">because<text:s/>of<text:s/></text:span><text:span text:style-name="T493_5">FCDO<text:s/></text:span><text:span text:style-name="T493_6">conditions.<text:s/>The<text:s/>lesson<text:s/>is<text:s/>to<text:s/>consider<text:s/>carefully<text:s/>constraints<text:s/>created<text:s/>by<text:s/>requirements<text:s/>on<text:s/>timing,<text:s/>which<text:s/>were<text:s/>compounded<text:s/>by<text:s/>South<text:s/>Sudan’s<text:s/>rainy<text:s/>season,<text:s/>before<text:s/>embarking<text:s/></text:span><text:span text:style-name="T493_7">on<text:s/>similar<text:s/>future<text:s/>work</text:span><text:span text:style-name="T493_8">.<text:s/>Mitigation<text:s/>actions<text:s/></text:span><text:span text:style-name="T493_9">are<text:s/>detailed<text:s/>in<text:s/>the<text:s/>previous<text:s/>Annual<text:s/>Review.<text:s/></text:span></text:p>
      <text:p text:style-name="P494"/>
      <text:p text:style-name="P495"><text:span text:style-name="T495_1">New</text:span><text:span text:style-name="T495_2"><text:s/>recommendation</text:span><text:span text:style-name="T495_3">:<text:s/></text:span><text:span text:style-name="T495_4">the<text:s/></text:span><text:span text:style-name="T495_5">logframe<text:s/></text:span><text:span text:style-name="T495_6">should<text:s/></text:span><text:span text:style-name="T495_7">capture<text:s/>CDEL<text:s/></text:span><text:span text:style-name="T495_8">spend<text:s/>in<text:s/>year<text:s/>2<text:s/>on<text:s/></text:span><text:span text:style-name="T495_9">roads</text:span><text:span text:style-name="T495_10"><text:s/></text:span><text:span text:style-name="T495_11">and<text:s/>airstrips.</text:span></text:p>
      <text:p text:style-name="P496"/>
      <text:p text:style-name="P497"><text:span text:style-name="T497_1">Lesson</text:span><text:span text:style-name="T497_2">:<text:s/></text:span><text:span text:style-name="T497_3">MICS<text:s/>fieldwork<text:s/>in<text:s/>high-risk<text:s/>areas<text:s/>showed<text:s/>flexible,<text:s/>risk-informed<text:s/>planning<text:s/>and<text:s/>strong<text:s/>coordination<text:s/>among<text:s/>partners<text:s/>for<text:s/>transport,<text:s/>security,<text:s/>and<text:s/>logistics<text:s/>are<text:s/>essential<text:s/>for<text:s/>successful<text:s/>data<text:s/>collection</text:span><text:span text:style-name="T497_4"><text:s/>in<text:s/>a<text:s/>challenging<text:s/>environment</text:span><text:span text:style-name="T497_5">.<text:s/>Using<text:s/>outdated<text:s/>population<text:s/>data<text:s/>from<text:s/>the<text:s/>2008<text:s/>census<text:s/>made<text:s/>it<text:s/>difficult<text:s/>to<text:s/>find<text:s/>sampled<text:s/>clusters,<text:s/>as<text:s/>many<text:s/>communities<text:s/>have<text:s/>since<text:s/>moved<text:s/>or<text:s/>been<text:s/>displaced,<text:s/>or<text:s/>the<text:s/>areas<text:s/>have<text:s/>been<text:s/>completely<text:s/>deserted,<text:s/>impacting<text:s/>sampling<text:s/>errors<text:s/>due<text:s/>to<text:s/>non-replacement.<text:s/>This<text:s/>highlights<text:s/>the<text:s/>urgent<text:s/>need<text:s/>for<text:s/>updated<text:s/>population<text:s/>data<text:s/>through<text:s/>a<text:s/>new<text:s/>census<text:s/>or<text:s/>revised<text:s/>sampling<text:s/>frame.<text:s/>The<text:s/>experience<text:s/>showed<text:s/>the<text:s/>best<text:s/>time<text:s/>for<text:s/>data<text:s/>collection<text:s/>is<text:s/>between<text:s/>February<text:s/>and<text:s/>May,<text:s/>when<text:s/>access<text:s/>is<text:s/>better.</text:span><text:span text:style-name="T497_6"><text:s/> </text:span></text:p>
      <text:p text:style-name="P498"/>
      <text:p text:style-name="P499"><text:span text:style-name="T499_1">Lesson</text:span><text:span text:style-name="T499_2">:<text:s/>UNICEF<text:s/></text:span><text:span text:style-name="T499_3">has<text:s/>started<text:s/>extracting<text:s/>lessons<text:s/>learned<text:s/>from<text:s/>MICS<text:s/>data.<text:s/>The<text:s/>data<text:s/>show,<text:s/>for<text:s/>example,<text:s/></text:span><text:span text:style-name="T499_4">that<text:s/>counties<text:s/>with<text:s/>overlapping<text:s/>problems<text:s/>in<text:s/>water,<text:s/>sanitation,<text:s/>nutrition,<text:s/>health,<text:s/>and<text:s/>food<text:s/>security<text:s/>had<text:s/>more<text:s/>cholera<text:s/>cases.<text:s/>For<text:s/>example,<text:s/>Rubkona<text:s/>County,<text:s/>already<text:s/>in<text:s/>the<text:s/>highest<text:s/>level<text:s/>of<text:s/>food<text:s/>insecurity,<text:s/>had<text:s/>about<text:s/>a<text:s/>quarter<text:s/>of<text:s/>all<text:s/>cholera<text:s/>cases<text:s/>in<text:s/>the<text:s/>country</text:span><text:span text:style-name="T499_5"><text:s/>-<text:s/></text:span><text:span text:style-name="T499_6">nearly<text:s/>19,000<text:s/>cases</text:span><text:span text:style-name="T499_7"><text:s/>-</text:span><text:span text:style-name="T499_8"><text:s/>and<text:s/>194<text:s/>deaths<text:s/>by<text:s/>April<text:s/>2024,<text:s/>with<text:s/>more<text:s/>than<text:s/>1%<text:s/>of<text:s/>those<text:s/>infected<text:s/>dying.<text:s/>The<text:s/>arrival<text:s/>of<text:s/>returnees<text:s/>and<text:s/>refugees<text:s/>from<text:s/>the<text:s/>Sudan<text:s/>crisis<text:s/>has<text:s/>further<text:s/>stretched<text:s/>already<text:s/>weak<text:s/>services.</text:span><text:span text:style-name="T499_9"><text:s/></text:span><text:span text:style-name="T499_10">The<text:s/>key<text:s/>lesson<text:s/>is<text:s/></text:span><text:span text:style-name="T499_11">t</text:span><text:span text:style-name="T499_12">hat<text:s/>t</text:span><text:span text:style-name="T499_13">ackling<text:s/>water<text:s/>and<text:s/>sanitation<text:s/>problems<text:s/>early<text:s/>and<text:s/>together<text:s/>with<text:s/>health<text:s/>and<text:s/>nutrition,<text:s/>is<text:s/>the<text:s/>best<text:s/>way<text:s/>to<text:s/>stop<text:s/>outbreaks.<text:s/>This<text:s/>requires<text:s/>early<text:s/>investment<text:s/>in<text:s/>safe<text:s/>water,<text:s/>sanitation,<text:s/>and<text:s/>hygiene,<text:s/>led<text:s/>by<text:s/>communities<text:s/>and<text:s/>supported<text:s/>by<text:s/>government<text:s/>systems,<text:s/>to<text:s/>build<text:s/>lasting<text:s/>protection<text:s/>against<text:s/>cholera<text:s/>and<text:s/>other<text:s/>diseases.</text:span></text:p>
      <text:h text:style-name="P500" text:outline-level="2"><text:span text:style-name="T500_1">D:<text:s/>VALUE<text:s/>FOR<text:s/>MONEY<text:s/></text:span><text:span text:style-name="T500_2">(</text:span><text:span text:style-name="T500_3">VfM</text:span><text:span text:style-name="T500_4">)</text:span></text:h>
      <text:p text:style-name="P501"/>
      <text:p text:style-name="P502"><text:span text:style-name="T502_1">Key<text:s/>cost<text:s/>drivers<text:s/>and<text:s/>performance<text:s/></text:span></text:p>
      <text:p text:style-name="P503"/>
      <text:p text:style-name="P504"><text:span text:style-name="T504_1">In<text:s/>terms<text:s/>of<text:s/>cost<text:s/>drivers,<text:s/>the<text:s/>largest<text:s/>cost<text:s/>drivers<text:s/>across<text:s/>SSHARP<text:s/>are<text:s/>WFP’s<text:s/>purchases<text:s/>of<text:s/>food,<text:s/>cash</text:span><text:span text:style-name="T504_2"><text:s/>for<text:s/>cash<text:s/>transfers</text:span><text:span text:style-name="T504_3">,<text:s/>and<text:s/>road<text:s/>improvement<text:s/>costs.<text:s/>WFP<text:s/>is<text:s/>the<text:s/>biggest<text:s/>component<text:s/>of<text:s/>SSHARP.<text:s/>Across<text:s/>other<text:s/>components,<text:s/>staff<text:s/>costs<text:s/>are<text:s/>in<text:s/>the<text:s/>top<text:s/></text:span><text:span text:style-name="T504_4">3</text:span><text:span text:style-name="T504_5"><text:s/>cost<text:s/>categories.<text:s/></text:span><text:span text:style-name="T504_6">F</text:span><text:span text:style-name="T504_7">or<text:s/>WFP<text:s/>staff<text:s/>costs<text:s/>are<text:s/>the<text:s/>fourth<text:s/>highest<text:s/>cost<text:s/>category.<text:s/>For<text:s/>IOM<text:s/>(SSHARP’s<text:s/>second<text:s/>largest<text:s/>component),<text:s/>the<text:s/>leading<text:s/>cost<text:s/>driver<text:s/></text:span><text:span text:style-name="T504_8">in<text:s/>year<text:s/>1</text:span><text:span text:style-name="T504_9"><text:s/>was<text:s/>onward<text:s/>transportation<text:s/>(boats<text:s/>and<text:s/>planes)</text:span><text:span text:style-name="T504_10"><text:s/>and<text:s/>second<text:s/>was<text:s/>WASH<text:s/>infrastructure,<text:s/>then<text:s/>flood<text:s/>protection<text:s/>costs</text:span><text:span text:style-name="T504_11">.<text:s text:c="2"/></text:span><text:span text:style-name="T504_12">For<text:s/>ERRM</text:span><text:span text:style-name="T504_13"><text:s/>the<text:s/>leading<text:s/>driver<text:s/>after<text:s/></text:span><text:span text:style-name="T504_14">staff<text:s/>costs<text:s/>was<text:s/></text:span><text:span text:style-name="T504_15">MPCA</text:span><text:span text:style-name="T504_16">.<text:s/>For<text:s/>IMC<text:s/>it<text:s/>was<text:s/></text:span><text:span text:style-name="T504_17">the<text:s/>establishment<text:s/>of<text:s/>women<text:s/>and<text:s/>girls’<text:s/>safe<text:s/>spaces<text:s/>and<text:s/>associated<text:s/>operations.<text:s/></text:span></text:p>
      <text:p text:style-name="P505"/>
      <text:p text:style-name="P506"><text:span text:style-name="T506_1">Supported<text:s/>by<text:s/>the<text:s/>information<text:s/>below,<text:s/>we<text:s/>deem<text:s/>the<text:s/>programme<text:s/>to<text:s/>be<text:s/>on<text:s/>a<text:s/>positive<text:s/>trajectory<text:s/>in<text:s/>terms<text:s/>of<text:s/>delivering<text:s/>VfM.<text:s/>However,<text:s/>it<text:s/>is<text:s/>still<text:s/>too<text:s/>early<text:s/>to<text:s/>make<text:s/>a<text:s/>full<text:s/>assessment<text:s/>of<text:s/>VfM<text:s/>performance.<text:s/>A<text:s/>greater<text:s/>number<text:s/>of<text:s/>outputs<text:s/>have<text:s/>been<text:s/>achieved,<text:s/>measured<text:s/>and<text:s/>communicated<text:s/>on<text:s/>the<text:s/>rapid<text:s/>emergency<text:s/>response<text:s/>side<text:s/>and<text:s/>by<text:s/>WFP<text:s/>and<text:s/>UNICEF.<text:s text:c="2"/>These<text:s/>stand<text:s/>out<text:s/>as<text:s/>more<text:s/>efficient<text:s/>partners<text:s/>after<text:s/>the<text:s/>first<text:s/>few<text:s/>months<text:s/>of<text:s/>operating.<text:s/>WFP<text:s/>spent<text:s/>over<text:s/>50%<text:s/>of<text:s/>SSHARP’s<text:s/>year<text:s/>1<text:s/>budget<text:s/>and<text:s/>is<text:s/>assessed<text:s/>as<text:s/>the<text:s/>strongest<text:s/>performer<text:s/>in<text:s/>terms<text:s/>of<text:s/>VfM.<text:s/>WFP<text:s/>managed<text:s/>to<text:s/>absorb<text:s/>an<text:s/>in-year<text:s/>uplift<text:s/>of<text:s/>£30.3m;<text:s/>spend<text:s/>£22m<text:s/>on<text:s/>CDEL<text:s/>under<text:s/>strict<text:s/>conditions;<text:s/></text:span><text:span text:style-name="T506_2">make<text:s/>good<text:s/>progress<text:s/>against</text:span><text:span text:style-name="T506_3"><text:s/>most<text:s/>of<text:s/>its<text:s/>output<text:s/>milestones<text:s/>under<text:s/>output<text:s/>2<text:s/></text:span><text:span text:style-name="T506_4">(some<text:s/>were<text:s/>not<text:s/>met<text:s/>but<text:s/>this<text:s/>was<text:s/>due<text:s/>to<text:s/>contextual<text:s/>challenges<text:s/>not<text:s/>a<text:s/>lack<text:s/>of<text:s/>efficiency)</text:span><text:span text:style-name="T506_5">;<text:s/>and<text:s/>submit<text:s/>timely<text:s/>reports<text:s/>containing<text:s/>high<text:s/>quality<text:s/>data<text:s/>and<text:s/>explanations.<text:s/>That<text:s/>said,<text:s/>FCDO<text:s/>constraints<text:s/>meant<text:s/>WFP<text:s/>had<text:s/>to<text:s/>contract<text:s/>19<text:s/>contractors<text:s/>to<text:s/>work<text:s/>simultaneously.<text:s/>It<text:s/>would<text:s/>have<text:s/>represented<text:s/>better<text:s/>VfM<text:s/>to<text:s/>focus<text:s/>on<text:s/>a<text:s/>smaller<text:s/>number<text:s/>of<text:s/>projects</text:span><text:span text:style-name="T506_6">.</text:span></text:p>
      <text:p text:style-name="P507"/>
      <text:p text:style-name="P508"><text:span text:style-name="T508_1">In<text:s/>parallel,<text:s/>BEJ<text:s/>continued<text:s/>to<text:s/>focus<text:s/>advocacy<text:s/>and<text:s/>influencing<text:s/>objectives<text:s/>on<text:s/>strengthening<text:s/>accountability<text:s/>for<text:s/>GoSS<text:s/>to<text:s/>protect<text:s/>civilians,<text:s/>improve<text:s/>access,<text:s/>and<text:s/></text:span><text:span text:style-name="T508_2">increase<text:s/>domestic<text:s/>allocation<text:s/>to<text:s/>provide<text:s/>basic<text:s/>services<text:s/>for<text:s/>its<text:s/>citizens</text:span><text:span text:style-name="T508_3">.<text:s/>This<text:s/>is<text:s/>part<text:s/>of<text:s/>a<text:s/>wider<text:s/>donor<text:s/>push<text:s/>for<text:s/>greater<text:s/>government<text:s/>accountability<text:s/>and<text:s/>responsiveness.<text:s/>The<text:s/>more<text:s/>success<text:s/>we<text:s/>have<text:s/>in<text:s/>this<text:s/>endeavour,<text:s/>the<text:s/>greater<text:s/>the<text:s/>VfM<text:s/>gains<text:s/>will<text:s/>be<text:s/>because<text:s/>these<text:s/>objectives<text:s/>smooth<text:s/>the<text:s/>path<text:s/>for<text:s/>outputs<text:s/>to<text:s/>yield<text:s/>outcomes.</text:span></text:p>
      <text:p text:style-name="P509"/>
      <text:p text:style-name="P510"><text:span text:style-name="T510_1">VfM<text:s/>performance<text:s/>compared<text:s/>to<text:s/>the<text:s/>original<text:s/>VfM<text:s/>proposition<text:s/>in<text:s/>the<text:s/>business<text:s/>case<text:s/></text:span></text:p>
      <text:p text:style-name="P511"/>
      <text:p text:style-name="P512"><text:span text:style-name="T512_1">BEJ</text:span><text:span text:style-name="T512_2"><text:s/>has<text:s/>developed<text:s/>a<text:s/>VfM<text:s/>strategy<text:s/>for<text:s/>SSHARP<text:s/>that<text:s/>sets<text:s/>out<text:s/>principles<text:s/>for<text:s/>providing<text:s/>evidence<text:s/>that<text:s/>the<text:s/>programme<text:s/>represents<text:s/>VfM<text:s/>as<text:s/>well<text:s/>as<text:s/>allowing<text:s/>for<text:s/>evidence-based<text:s/>decisions<text:s/>to<text:s/>be<text:s/>made<text:s/>throughout.<text:s/>The<text:s/>team<text:s/>has<text:s/>developed<text:s/>a<text:s/>VfM<text:s/>framework<text:s/>(which<text:s/>sit</text:span><text:span text:style-name="T512_3">s</text:span><text:span text:style-name="T512_4"><text:s/>alongside<text:s/>the<text:s/>logframe)<text:s/>with<text:s/>indicators<text:s/>across<text:s/>the<text:s/></text:span><text:span text:style-name="T512_5">UK<text:s/>VfM</text:span><text:span text:style-name="T512_6"><text:s/>indicators.<text:s/></text:span><text:span text:style-name="T512_7">C</text:span><text:span text:style-name="T512_8">ommon<text:s/>indicators<text:s/>have<text:s/>been<text:s/>designed<text:s/>so<text:s/>most<text:s/>partners<text:s/>should<text:s/>be<text:s/>able<text:s/>to<text:s/>track<text:s/>performance</text:span><text:span text:style-name="T512_9"><text:s/>in<text:s/>a<text:s/>more<text:s/>comparable<text:s/>manner</text:span><text:span text:style-name="T512_10">.<text:s/>To<text:s/>complement<text:s/>these,<text:s/>each<text:s/>partner<text:s/>has<text:s/>developed<text:s/>its<text:s/>own<text:s/>indicators<text:s/>to<text:s/>track<text:s/>to<text:s/>capture<text:s/>and<text:s/>communicate<text:s/>VfM.<text:s/></text:span><text:span text:style-name="T512_11">Some<text:s/></text:span><text:span text:style-name="T512_12">h</text:span><text:span text:style-name="T512_13">ave<text:s/>presented<text:s/>these<text:s/>as<text:s/>part<text:s/>of<text:s/>a<text:s/>tailored<text:s/>strategy<text:s/>for<text:s/>SSHARP-related<text:s/>projects.<text:s/></text:span><text:span text:style-name="T512_14">The</text:span><text:span text:style-name="T512_15"><text:s/>framework<text:s/></text:span><text:span text:style-name="T512_16">is<text:s/>consistent<text:s/>with<text:s/>the<text:s/>indicative<text:s/>VfM<text:s/>proposal<text:s/>in<text:s/>the<text:s/></text:span><text:span text:style-name="T512_17">b</text:span><text:span text:style-name="T512_18">usiness<text:s/></text:span><text:span text:style-name="T512_19">c</text:span><text:span text:style-name="T512_20">ase</text:span><text:span text:style-name="T512_21"><text:s/>and<text:s/>will<text:s/>remain<text:s/>a<text:s/>live<text:s/>document.<text:s/></text:span><text:span text:style-name="T512_22">R</text:span><text:span text:style-name="T512_23">eporting<text:s/>against<text:s/>indicators<text:s/></text:span><text:span text:style-name="T512_24">will<text:s/>need<text:s/>to<text:s/>be<text:s/>more<text:s/>consistent<text:s/>and<text:s/>analysed<text:s/>to<text:s/>form<text:s/></text:span><text:span text:style-name="T512_25">a<text:s/>clear</text:span><text:span text:style-name="T512_26">er</text:span><text:span text:style-name="T512_27"><text:s/>narrative<text:s/>of<text:s/></text:span><text:span text:style-name="T512_28">SSHARP<text:s/></text:span><text:span text:style-name="T512_29">VfM.<text:s/>As<text:s/>such,<text:s/>the<text:s/>below<text:s/>is<text:s/>more<text:s/>anecdotal<text:s/></text:span><text:span text:style-name="T512_30">at<text:s/>this<text:s/>stage</text:span><text:span text:style-name="T512_31">.<text:s/></text:span></text:p>
      <text:p text:style-name="P513"><text:span text:style-name="T513_1">E</text:span><text:span text:style-name="T513_2">conomy:</text:span></text:p>
      <text:p text:style-name="P514"><text:span text:style-name="T514_1">Partners<text:s/>have<text:s/>monitored<text:s/>and<text:s/>evaluated<text:s/>respective<text:s/>supply<text:s/>chains<text:s/>to<text:s/>identify<text:s/>opportunities<text:s/>for<text:s/>cost<text:s/>reduction.<text:s/>For<text:s/>instance,<text:s/>ERRM<text:s/>identified<text:s/>opportunities<text:s/>to<text:s/>renegotiate<text:s/>contracts<text:s/>with<text:s/>suppliers,<text:s/>optimise<text:s/>inventory<text:s/>levels,<text:s/>and<text:s/>streamline<text:s/>logistics.<text:s/>The<text:s/>THRIVE<text:s/>consortium</text:span><text:span text:style-name="T514_2"><text:s/>aims<text:s/>to<text:s/>deliver<text:s/>economy<text:s/>through<text:s/>procuring<text:s/>agricultural<text:s/>inputs<text:s/>at<text:s/>competitive<text:s/>rates<text:s/>by<text:s/>establishing<text:s/>framework<text:s/>agreements<text:s/>with<text:s/>pre-qualified<text:s/>suppliers.<text:s/></text:span><text:span text:style-name="T514_3">UNICEF<text:s/>engages<text:s/></text:span><text:span text:style-name="T514_4">contractors<text:s/></text:span><text:span text:style-name="T514_5">through<text:s/>Long<text:s/>Term<text:s/>Agreements<text:s/>to<text:s/>bring<text:s/>co</text:span><text:span text:style-name="T514_6">sts<text:s/>down</text:span><text:span text:style-name="T514_7">.<text:s/></text:span><text:span text:style-name="T514_8">WFP<text:s/></text:span><text:span text:style-name="T514_9">negotiates<text:s/>competitive<text:s/></text:span><text:span text:style-name="T514_10">contracts,<text:s/>especially<text:s/>regarding<text:s/>financial<text:s/>service<text:s/>provider<text:s/>fees<text:s/>for<text:s/>cash<text:s/>transfers<text:s/>via<text:s/>mobile<text:s/>money<text:s/>and<text:s/>will<text:s/></text:span><text:span text:style-name="T514_11">deliver</text:span><text:span text:style-name="T514_12"><text:s/></text:span><text:span text:style-name="T514_13">assistance</text:span><text:span text:style-name="T514_14"><text:s/>via<text:s/>CVA<text:s/>where<text:s/>possible<text:s/>as<text:s/>this<text:s/>represent</text:span><text:span text:style-name="T514_15">s</text:span><text:span text:style-name="T514_16"><text:s/>b</text:span><text:span text:style-name="T514_17">e</text:span><text:span text:style-name="T514_18">tter<text:s/>economy<text:s/>than<text:s/>food<text:s/>assistance.<text:s/></text:span><text:span text:style-name="T514_19">SSHARP</text:span><text:span text:style-name="T514_20">’</text:span><text:span text:style-name="T514_21">s<text:s/>road<text:s/>construction<text:s/>with<text:s/>WFP<text:s/>is<text:s/></text:span><text:span text:style-name="T514_22">a<text:s/>way<text:s/>to<text:s/>improve<text:s/>economy<text:s/>across<text:s/>multiple<text:s/>partners<text:s/>by<text:s/>reducing<text:s/>reliance<text:s/>on<text:s/>air<text:s/></text:span><text:span text:style-name="T514_23">delivery<text:s/>of<text:s/>food.<text:s/>Finally,<text:s/>UNICEF<text:s/>mention</text:span><text:span text:style-name="T514_24">s<text:s/>its</text:span><text:span text:style-name="T514_25"><text:s/>efforts<text:s/>to<text:s/>build<text:s/>capacity<text:s/>of<text:s/>local<text:s/>organisations<text:s/>to<text:s/>work<text:s/>through<text:s/>them<text:s/>increasingly,<text:s/>because<text:s/>not<text:s/>only<text:s/>do<text:s/>they<text:s/>boost<text:s/>effectiveness<text:s/>but<text:s/>are<text:s/>cheaper<text:s/>than<text:s/>international<text:s/>organisations.<text:s/></text:span><text:span text:style-name="T514_26">Local<text:s/>organisations<text:s/>accounted<text:s/>for<text:s/>75%<text:s/>of<text:s/>partnerships<text:s/>under<text:s/></text:span><text:span text:style-name="T514_27">UNICEF’s<text:s/></text:span><text:span text:style-name="T514_28">SSHARP<text:s/>funding.</text:span></text:p>
      <text:p text:style-name="P515"><text:span text:style-name="T515_1">E</text:span><text:span text:style-name="T515_2">fficiency:</text:span></text:p>
      <text:p text:style-name="P516"><text:span text:style-name="T516_1">SSHARP<text:s/></text:span><text:span text:style-name="T516_2">partners<text:s/></text:span><text:span text:style-name="T516_3">are<text:s/>being<text:s/>pushed<text:s/>to<text:s/>be<text:s/>more<text:s/>efficient<text:s/>since<text:s/>ODA<text:s/>cuts<text:s/></text:span><text:span text:style-name="T516_4">began<text:s/>to<text:s/>take<text:s/>effect<text:s/></text:span><text:span text:style-name="T516_5">across<text:s/>South<text:s/>Sudan.<text:s/></text:span><text:span text:style-name="T516_6">Some<text:s/>have<text:s/>done<text:s/>this<text:s/>via<text:s/></text:span><text:span text:style-name="T516_7">sharing<text:s/>offices<text:s/>with<text:s/>other<text:s/>agencies</text:span><text:span text:style-name="T516_8"><text:s/>and<text:s/>sharing<text:s/>other<text:s/>logistical<text:s/></text:span><text:span text:style-name="T516_9">processes.<text:s/>For<text:s/>example,<text:s/>100%<text:s/>of<text:s/>UNICEF’s<text:s/></text:span><text:span text:style-name="T516_10">nutrition<text:s/>locations<text:s/>are<text:s/>shared<text:s/>with<text:s/>WFP</text:span><text:span text:style-name="T516_11">.</text:span><text:span text:style-name="T516_12"><text:s/>UNICEF<text:s/>is<text:s/>also<text:s/>working<text:s/>to<text:s/>sync<text:s/>with<text:s/>the<text:s/>nationwide<text:s/>health<text:s/>initiative<text:s/>HSTP<text:s/>and<text:s/>tracks<text:s/>integration<text:s/>as<text:s/>part<text:s/>of<text:s/>the<text:s/>SSHARP<text:s/>logframe.<text:s/></text:span><text:span text:style-name="T516_13">This<text:s/>is<text:s/>with<text:s/>the<text:s/>aim<text:s/>of<text:s/></text:span><text:span text:style-name="T516_14">reducing<text:s/>cost</text:span><text:span text:style-name="T516_15"><text:s/>per<text:s/>child<text:s/>screened,<text:s/>referred,<text:s/>and<text:s/>treated<text:s/>for<text:s/>malnutrition<text:s/>from<text:s/>the<text:s/>current<text:s/>£154.40<text:s/>per<text:s/>child.<text:s/>As<text:s/>of<text:s/>the<text:s/>end<text:s/>of<text:s/>year<text:s/>1,<text:s/>the<text:s/>unit<text:s/>cost<text:s/>remained<text:s/>the<text:s/>same.<text:s/></text:span><text:span text:style-name="T516_16">UNICEF<text:s/></text:span><text:span text:style-name="T516_17">has<text:s/>put<text:s/>effort<text:s/>into<text:s/>lobbying<text:s/>for<text:s/>change<text:s/>at<text:s/>HQ<text:s/>around<text:s/>procurement<text:s/>of<text:s/>therapeutic<text:s/>foods<text:s/>(RUTF)<text:s/>which<text:s/>has<text:s/>cut<text:s/>procurement<text:s/>times<text:s/>from<text:s/>6</text:span><text:span text:style-name="T516_18">-</text:span><text:span text:style-name="T516_19">12<text:s/>months<text:s/>to<text:s/>3</text:span><text:span text:style-name="T516_20"><text:s/>months.</text:span><text:span text:style-name="T516_21"><text:s/></text:span></text:p>
      <text:p text:style-name="P517"><text:span text:style-name="T517_1">Cost<text:s/>of<text:s/>delivering<text:s/>goods<text:s/>and<text:s/>services<text:s/>is<text:s/>also<text:s/>tracked<text:s/>and<text:s/>partners<text:s/>aim<text:s/>to<text:s/>reduce<text:s/>this,<text:s/>however<text:s/>when<text:s/>benchmarked<text:s/>against<text:s/>other<text:s/>contexts,<text:s/>South<text:s/>Sudan<text:s/>is<text:s/></text:span><text:span text:style-name="T517_2">an<text:s/>expensive<text:s/>context<text:s/>to<text:s/>work<text:s/>in</text:span><text:span text:style-name="T517_3">.<text:s/>Partners<text:s/>ar</text:span><text:span text:style-name="T517_4">e<text:s/></text:span><text:span text:style-name="T517_5">starting<text:s/>to<text:s/>report<text:s/>on<text:s/>the<text:s/>cost<text:s/>of<text:s/>transferring<text:s/></text:span><text:span text:style-name="T517_6">CVA</text:span><text:span text:style-name="T517_7">,<text:s/>with<text:s/>ERRM<text:s/>aiming<text:s/>to<text:s/>ach</text:span><text:span text:style-name="T517_8">ieve<text:s/>a<text:s/>ratio<text:s/>of<text:s/>costs</text:span><text:span text:style-name="T517_9"><text:s/>(30)</text:span><text:span text:style-name="T517_10"><text:s/>to<text:s/>CVA<text:s/>value</text:span><text:span text:style-name="T517_11"><text:s/>(70)</text:span><text:span text:style-name="T517_12"><text:s/>and<text:s/>having<text:s/>achieve</text:span><text:span text:style-name="T517_13">d</text:span><text:span text:style-name="T517_14"><text:s/>this<text:s/>in<text:s/>year<text:s/>1<text:s/>with<text:s/>a<text:s/>ratio<text:s/>of<text:s/></text:span><text:span text:style-name="T517_15">24<text:s/>to<text:s/>76.<text:s/></text:span><text:span text:style-name="T517_16">IOM<text:s/></text:span><text:span text:style-name="T517_17">reported<text:s/>cost</text:span><text:span text:style-name="T517_18">s</text:span><text:span text:style-name="T517_19"><text:s/>of<text:s/></text:span><text:span text:style-name="T517_20">15%<text:s/>of<text:s/>the<text:s/>value<text:s/>of<text:s/>the<text:s/>CVA<text:s/></text:span><text:span text:style-name="T517_21">for<text:s/>emergency<text:s/>cash<text:s/>transfers<text:s/>and<text:s/>25%<text:s/>for<text:s/>conditional<text:s/>cash<text:s/>for<text:s/>shelter.<text:s/></text:span><text:span text:style-name="T517_22">THRIVE<text:s/>also<text:s/>aimed<text:s/>for<text:s/>a<text:s/>similar<text:s/>cost<text:s/>ratio,<text:s/>hoping<text:s/>to<text:s/>spend<text:s/>no<text:s/>more<text:s/>than<text:s/>25%<text:s/>of<text:s/>the<text:s/>value<text:s/>of<text:s/>CVA<text:s/>on<text:s/>transferring<text:s/>it,<text:s/></text:span><text:span text:style-name="T517_23">but<text:s/>they<text:s/>have<text:s/>been<text:s/>unable<text:s/>to<text:s/>calculate<text:s/>the<text:s/>results.<text:s/></text:span></text:p>
      <text:p text:style-name="P518"><text:span text:style-name="T518_1">Partners<text:s/></text:span><text:span text:style-name="T518_2">also<text:s/></text:span><text:span text:style-name="T518_3">measure</text:span><text:span text:style-name="T518_4"><text:s/>efficiency<text:s/>by<text:s/>looking<text:s/>at</text:span><text:span text:style-name="T518_5"><text:s/>timeliness<text:s/>of<text:s/></text:span><text:span text:style-name="T518_6">assistance</text:span><text:span text:style-name="T518_7">.<text:s/>WFP<text:s/></text:span><text:span text:style-name="T518_8">did<text:s/>not<text:s/>reach<text:s/></text:span><text:span text:style-name="T518_9">all<text:s/>targeted<text:s/>people<text:s/>with<text:s/>unconditional<text:s/>food<text:s/>assistance<text:s/>within<text:s/>the<text:s/>planned<text:s/>timeframe</text:span><text:span text:style-name="T518_10">,<text:s/>so<text:s/>efficiency<text:s/>was<text:s/>lost<text:s/>because<text:s/>of<text:s/>the<text:s/>conflict<text:s/>in<text:s/>areas<text:s/>where<text:s/>selected<text:s/></text:span><text:span text:style-name="T518_11">recipients</text:span><text:span text:style-name="T518_12"><text:s/>were</text:span><text:span text:style-name="T518_13">.<text:s/>ERRM<text:s/>aimed<text:s/>to<text:s/>reach<text:s/>65%<text:s/>of<text:s/>targeted<text:s/>people<text:s/>on<text:s/></text:span><text:span text:style-name="T518_14">time<text:s/>and</text:span><text:span text:style-name="T518_15"><text:s/>achieved<text:s/>69%</text:span><text:span text:style-name="T518_16"><text:s/>in<text:s/>year<text:s/>1<text:s/>of<text:s/>SSHARP</text:span><text:span text:style-name="T518_17">.<text:s/>Given<text:s/>the<text:s/>context,<text:s/>the<text:s/>69%<text:s/>score<text:s/>is<text:s/>judged<text:s/>to<text:s/>be<text:s/>impressive</text:span><text:span text:style-name="T518_18"><text:s/>because<text:s/></text:span><text:span text:style-name="T518_19">ERRM<text:s/>faces<text:s/></text:span><text:span text:style-name="T518_20">new<text:s/>access<text:s/>constraints<text:s/>with<text:s/>every<text:s/>new<text:s/></text:span><text:span text:style-name="T518_21">response</text:span><text:span text:style-name="T518_22"><text:s/>and<text:s/>is<text:s/>therefore</text:span><text:span text:style-name="T518_23"><text:s/>constantly<text:s/>negotiating<text:s/>arrival<text:s/>in<text:s/>new<text:s/>areas<text:s/>because<text:s/>it<text:s/>is<text:s/>a<text:s/>mobile<text:s/>assistance<text:s/>provider</text:span><text:span text:style-name="T518_24">.<text:s/></text:span><text:span text:style-name="T518_25">IMPACT</text:span><text:span text:style-name="T518_26"><text:s/>has<text:s/>a<text:s/>timeliness<text:s/>measure</text:span><text:span text:style-name="T518_27"><text:s/>that<text:s/>captures<text:s/></text:span><text:span text:style-name="T518_28">‘</text:span><text:span text:style-name="T518_29">average<text:s/></text:span><text:span text:style-name="T518_30">number<text:s/>of<text:s/>days<text:s/>between<text:s/>conclusion<text:s/>of<text:s/>data<text:s/>collection<text:s/>and<text:s/>dissemination<text:s/>of<text:s/>first</text:span><text:span text:style-name="T518_31"><text:s/>related</text:span><text:span text:style-name="T518_32"><text:s/>information<text:s/>product</text:span><text:span text:style-name="T518_33">’.<text:s/>B</text:span><text:span text:style-name="T518_34">etween<text:s/>April<text:s/>and<text:s/>June</text:span><text:span text:style-name="T518_35"><text:s/>2025</text:span><text:span text:style-name="T518_36">,<text:s/>IMPACT<text:s/>was<text:s/>able<text:s/>to<text:s/>deliver<text:s/>findings<text:s/>informing<text:s/>emergency<text:s/>prioriti</text:span><text:span text:style-name="T518_37">s</text:span><text:span text:style-name="T518_38">ation<text:s/>with<text:s/>an<text:s/>average<text:s/>of<text:s/>15<text:s/>days<text:s/>between<text:s/>the<text:s/>end<text:s/>of<text:s/>data<text:s/>collection<text:s/>and<text:s/>dissemination</text:span><text:span text:style-name="T518_39">.</text:span></text:p>
      <text:p text:style-name="P519"/>
      <text:p text:style-name="P520"><text:span text:style-name="T520_1">E</text:span><text:span text:style-name="T520_2">ffectiveness:</text:span></text:p>
      <text:p text:style-name="P521"><text:span text:style-name="T521_1">Approaching<text:s/>effectiveness<text:s/>(‘spending<text:s/>wisely’)<text:s/>means<text:s/>determining<text:s/>if<text:s/>deliverables<text:s/>are<text:s/>on<text:s/>track<text:s/>towards<text:s/>the<text:s/>change<text:s/>envisaged</text:span><text:span text:style-name="T521_2">.<text:s/></text:span><text:span text:style-name="T521_3">The<text:s/>vast<text:s/>majority</text:span><text:span text:style-name="T521_4"><text:s/>of<text:s/>outputs<text:s/></text:span><text:span text:style-name="T521_5">for<text:s/></text:span><text:span text:style-name="T521_6">SSHARP<text:s/>met<text:s/>or<text:s/>exceeded</text:span><text:span text:style-name="T521_7"><text:s/>their<text:s/>y</text:span><text:span text:style-name="T521_8">ear<text:s/>1</text:span><text:span text:style-name="T521_9"><text:s/>milestones</text:span><text:span text:style-name="T521_10">;<text:s/></text:span><text:span text:style-name="T521_11">p</text:span><text:span text:style-name="T521_12">ercentages<text:s/>of<text:s/>outputs<text:s/>met<text:s/>in<text:s/>partner<text:s/>logframes<text:s/>are:<text:s/>WFP<text:s/></text:span><text:span text:style-name="T521_13">66</text:span><text:span text:style-name="T521_14">%;<text:s/>UNICEF<text:s/>78%;<text:s/>IOM<text:s/>83%;<text:s/>IMC<text:s/>75%;<text:s/>ERRM<text:s/>76%;<text:s/>and<text:s/>IMPACT<text:s/>83%,</text:span><text:span text:style-name="T521_15"><text:s/>with<text:s/>THRIVE<text:s/>not<text:s/>up<text:s/>and<text:s/>running</text:span><text:span text:style-name="T521_16"><text:s/>by<text:s/>the<text:s/>end<text:s/>of<text:s/>year<text:s/>1<text:s/>and<text:s/>not<text:s/>counted<text:s/>in<text:s/>this<text:s/>total.<text:s/></text:span><text:span text:style-name="T521_17">It<text:s/>is<text:s/>too<text:s/>soon<text:s/>to<text:s/>meaningfully<text:s/>measure<text:s/>progress<text:s/>against<text:s/>outcomes.<text:s/></text:span><text:span text:style-name="T521_18">Part<text:s/>of<text:s/>the<text:s/>effectiveness<text:s/>agenda<text:s/>in<text:s/>SSHARP<text:s/>is<text:s/>about<text:s/>how<text:s/></text:span><text:span text:style-name="T521_19">interventions<text:s/>are<text:s/>delivered<text:s/>and<text:s/>the<text:s/>dedication<text:s/>to<text:s/></text:span><text:span text:style-name="T521_20">adaptable<text:s/></text:span><text:span text:style-name="T521_21">programming.<text:s/>THRIVE<text:s/></text:span><text:span text:style-name="T521_22">is<text:s/>a<text:s/>leader<text:s/>in<text:s/>this<text:s/>for<text:s/>SSHARP,<text:s/>making<text:s/>sure<text:s/>i</text:span><text:span text:style-name="T521_23">t</text:span><text:span text:style-name="T521_24"><text:s/>adapts<text:s/>as<text:s/>it<text:s/>goes<text:s/>along<text:s/>and<text:s/>stops<text:s/>doing<text:s/>what<text:s/>is<text:s/>not<text:s/>working</text:span><text:span text:style-name="T521_25">;<text:s/></text:span><text:span text:style-name="T521_26">they<text:s/>hav</text:span><text:span text:style-name="T521_27">e</text:span><text:span text:style-name="T521_28"><text:s/>an<text:s/>adaptation<text:s/>regist</text:span><text:span text:style-name="T521_29">er<text:s/>which<text:s/>is</text:span><text:span text:style-name="T521_30"><text:s/>reviewed<text:s/>monthly<text:s/>by<text:s/>the<text:s/>advisory<text:s/>committee</text:span><text:span text:style-name="T521_31">.<text:s/></text:span><text:span text:style-name="T521_32">ERRM</text:span><text:span text:style-name="T521_33">’s<text:s/>focus<text:s/>is<text:s/>on</text:span><text:span text:style-name="T521_34"><text:s/>working<text:s/>through<text:s/>local<text:s/>partners,<text:s/></text:span><text:span text:style-name="T521_35">to<text:s/>ensure</text:span><text:span text:style-name="T521_36"><text:s/></text:span><text:span text:style-name="T521_37">interventions<text:s/>are<text:s/></text:span><text:span text:style-name="T521_38">localised,<text:s/>national<text:s/>and<text:s/>provide<text:s/>room<text:s/>for<text:s/>knowledge<text:s/>and<text:s/>skills<text:s/>transfer.</text:span><text:span text:style-name="T521_39"><text:s/>This<text:s/>means<text:s/>that<text:s/>when<text:s/>ERRM<text:s/>move<text:s/>on<text:s/>from<text:s/>the<text:s/>location,<text:s/>they<text:s/></text:span><text:span text:style-name="T521_40">leave<text:s/>lasting<text:s/>change<text:s/>behind.<text:s/></text:span></text:p>
      <text:p text:style-name="P522"><text:span text:style-name="T522_1">E</text:span><text:span text:style-name="T522_2">quity:</text:span></text:p>
      <text:p text:style-name="P523"><text:span text:style-name="T523_1">Across<text:s/>SSHARP,<text:s/>partners</text:span><text:span text:style-name="T523_2">’</text:span><text:span text:style-name="T523_3"><text:s/>interventions<text:s/>ar</text:span><text:span text:style-name="T523_4">e<text:s/></text:span><text:span text:style-name="T523_5">designed<text:s/>with<text:s/>a<text:s/>strong<text:s/>focus<text:s/>on<text:s/>targeting<text:s/>vulnerable<text:s/>groups,<text:s/>particularly<text:s/>women,<text:s/>old<text:s/>people,<text:s/>people<text:s/>with<text:s/>disabilit</text:span><text:span text:style-name="T523_6">ies</text:span><text:span text:style-name="T523_7"><text:s/>and<text:s/>children.<text:s/></text:span><text:span text:style-name="T523_8">For</text:span><text:span text:style-name="T523_9"><text:s/>example,</text:span><text:span text:style-name="T523_10"><text:s/>the<text:s/>ERRM<text:s/>consortium</text:span><text:span text:style-name="T523_11"><text:s/></text:span><text:span text:style-name="T523_12">undertook<text:s/>assessments<text:s/>to<text:s/>understand<text:s/>severity<text:s/>of<text:s/>specific<text:s/>needs<text:s/>of<text:s/>different<text:s/>groups<text:s/>within<text:s/>the<text:s/>communities<text:s/>targeted,<text:s/></text:span><text:span text:style-name="T523_13">also</text:span><text:span text:style-name="T523_14"><text:s/>engaging<text:s/>local<text:s/>leaders</text:span><text:span text:style-name="T523_15">,<text:s/></text:span><text:span text:style-name="T523_16">to<text:s/>gather<text:s/></text:span><text:span text:style-name="T523_17">i</text:span><text:span text:style-name="T523_18">nsights<text:s/>on<text:s/>approaches<text:s/>that<text:s/>would<text:s/>ensure<text:s/>equitable<text:s/>allocation<text:s/>of<text:s/>resources.<text:s/>98%<text:s/>of<text:s/></text:span><text:span text:style-name="T523_19">recipients</text:span><text:span text:style-name="T523_20"><text:s/>reported<text:s/>humanitarian<text:s/>assistance<text:s/>was<text:s/>delivered<text:s/>in<text:s/>a<text:s/>safe,<text:s/>accessible,<text:s/>accountable,<text:s/>and<text:s/>participatory<text:s/>manner.<text:s/></text:span></text:p>
      <text:p text:style-name="P524"/>
      <text:p text:style-name="P525"><text:span text:style-name="T525_1">All<text:s/>partners<text:s/>have<text:s/>satisfaction<text:s/>surveys</text:span><text:span text:style-name="T525_2">,</text:span><text:span text:style-name="T525_3"><text:s/>which<text:s/>provide<text:s/>feedback<text:s/>loops<text:s/>for<text:s/>programming.<text:s/>For<text:s/>example,<text:s/>WFP<text:s/>has<text:s/>a<text:s/>target<text:s/>that<text:s/>at<text:s/>l</text:span><text:span text:style-name="T525_4">ea</text:span><text:span text:style-name="T525_5">st<text:s/>81%<text:s/>of<text:s/></text:span><text:span text:style-name="T525_6">respondents<text:s/>would<text:s/>report<text:s/>they<text:s/>are<text:s/>satisfied<text:s/>with<text:s/>the<text:s/>assistance;<text:s/>between<text:s/>January<text:s/>and<text:s/>June<text:s/>2025<text:s/>the<text:s/>score<text:s/>was<text:s/>85%.<text:s/></text:span><text:span text:style-name="T525_7">For<text:s/>IMC,<text:s/></text:span><text:span text:style-name="T525_8">30%<text:s/>of<text:s/>feedback<text:s/>received<text:s/>was<text:s/>positive<text:s/></text:span><text:span text:style-name="T525_9">in<text:s/>year<text:s/>1<text:s/>of<text:s/>SSHARP<text:s/>but<text:s/>th</text:span><text:span text:style-name="T525_10">at<text:s/>rose<text:s/>to<text:s/>93%<text:s/>between<text:s/>April<text:s/>and<text:s/>June<text:s/>2025</text:span><text:span text:style-name="T525_11">.<text:s/></text:span></text:p>
      <text:p text:style-name="P526"/>
      <text:p text:style-name="P527"><text:span text:style-name="T527_1">All<text:s/>partners<text:s/>are<text:s/>encouraged<text:s/>to<text:s/>disaggregate<text:s/></text:span><text:span text:style-name="T527_2">indicators<text:s/>of<text:s/></text:span><text:span text:style-name="T527_3">performance</text:span><text:span text:style-name="T527_4"><text:s/>by<text:s/></text:span><text:span text:style-name="T527_5">sex,<text:s/>age<text:s/>and<text:s/>disability<text:s/>wherever<text:s/>possible.<text:s/></text:span><text:span text:style-name="T527_6">THRIVE<text:s/>has<text:s/>50%<text:s/>of<text:s/>its<text:s/>outcome<text:s/>and<text:s/>output<text:s/>indicators<text:s/>disaggregated;<text:s/>IMC<text:s/>has<text:s/>56%;<text:s/>ERRM<text:s/>has<text:s/>13%;<text:s/>WFP<text:s/>has<text:s/>30%;<text:s/>UNICEF<text:s/>has<text:s/>26%,</text:span><text:span text:style-name="T527_7"><text:s/>and</text:span><text:span text:style-name="T527_8"><text:s/>IOM<text:s/>has<text:s/>13</text:span><text:span text:style-name="T527_9">%</text:span><text:span text:style-name="T527_10">.<text:s/></text:span></text:p>
      <text:p text:style-name="P528"/>
      <text:p text:style-name="P529"><text:span text:style-name="T529_1">A<text:s/>core<text:s/>part<text:s/>of<text:s/>the<text:s/>equity<text:s/>dimension<text:s/>is<text:s/>SSHARP<text:s/>support<text:s/>to<text:s/></text:span><text:span text:style-name="T529_2">UNHAS,<text:s/>which<text:s/>enables<text:s/>humanitarian<text:s/>and<text:s/>development<text:s/>actors<text:s/>to<text:s/>reach<text:s/>communities<text:s/>that<text:s/>are<text:s/>not<text:s/>accessible<text:s/>by<text:s/>road<text:s/>or<text:s/>river</text:span><text:span text:style-name="T529_3">,<text:s/>or<text:s/>at<text:s/>least<text:s/>not<text:s/>all<text:s/>year<text:s/>round<text:s/>due<text:s/>to<text:s/>flooding.<text:s/></text:span><text:span text:style-name="T529_4">Insecurity<text:s/>on<text:s/>roads,<text:s/>or</text:span><text:span text:style-name="T529_5"><text:s/></text:span><text:span text:style-name="T529_6">lack<text:s/>of<text:s/>maintenance<text:s/>of<text:s/>roads<text:s/>also<text:s/>restricts<text:s/>movement<text:s/>in<text:s/>South<text:s/>Sudan<text:s/>and<text:s/>renders<text:s/>many<text:s/>places<text:s/>only<text:s/>reachable<text:s/>by<text:s/>air.<text:s/></text:span></text:p>
      <text:p text:style-name="P530"/>
      <text:p text:style-name="P531"><text:span text:style-name="T531_1">Assessment<text:s/>of<text:s/>whether<text:s/>the<text:s/>programme<text:s/>continues<text:s/>to<text:s/>represent<text:s/>value<text:s/>for<text:s/>money</text:span></text:p>
      <text:p text:style-name="P532"/>
      <text:p text:style-name="P533"><text:span text:style-name="T533_1">In<text:s/>the<text:s/>context<text:s/>of<text:s/>cuts<text:s/>and<text:s/></text:span><text:span text:style-name="T533_2">recurrent<text:s/>shock</text:span><text:span text:style-name="T533_3">s<text:s/>in<text:s/>South<text:s/>Sudan,<text:s/>the<text:s/>VfM<text:s/>case<text:s/>for<text:s/>the<text:s/>programme<text:s/>is<text:s/>continually<text:s/>increasing.<text:s/>The<text:s/>need<text:s/>for<text:s/></text:span><text:span text:style-name="T533_4">maintaining<text:s/>spend</text:span><text:span text:style-name="T533_5"><text:s/>on<text:s/>resilience<text:s/>and<text:s/>livelihoods<text:s/>work<text:s/>is<text:s/>also<text:s/>clear,<text:s/>given<text:s/>how<text:s/></text:span><text:span text:style-name="T533_6">increasingly<text:s/></text:span><text:span text:style-name="T533_7">unsustainable<text:s/></text:span><text:span text:style-name="T533_8">the<text:s/>costs<text:s/>of<text:s/>repeated<text:s/>cycles<text:s/>of<text:s/>short-term<text:s/>assistance<text:s/>are</text:span><text:span text:style-name="T533_9">.<text:s/>Therefore,<text:s/>keeping<text:s/>funding<text:s/>in<text:s/>these<text:s/>areas<text:s/>is<text:s/>vital<text:s/>to<text:s/>maintaining<text:s/>VfM<text:s/>for<text:s/>SSHARP.</text:span><text:span text:style-name="T533_10"><text:s/>The<text:s/>development<text:s/>of<text:s/>common<text:s/>VfM<text:s/>indicators<text:s/>was<text:s/>intended<text:s/>to<text:s/>help<text:s/></text:span><text:span text:style-name="T533_11">support<text:s/>further<text:s/>information<text:s/>on<text:s/>VfM<text:s/>elements<text:s/>specific<text:s/>to<text:s/>each<text:s/>partner<text:s/></text:span><text:span text:style-name="T533_12">but<text:s/>it<text:s/>is<text:s/>too<text:s/>soon<text:s/>to<text:s/>see<text:s/></text:span><text:span text:style-name="T533_13">sufficient<text:s/>data<text:s/>to<text:s/>use<text:s/>for<text:s/>analysi</text:span><text:span text:style-name="T533_14">s</text:span><text:span text:style-name="T533_15">.<text:s/>By<text:s/>the<text:s/>next<text:s/>Annual<text:s/>Review<text:s/>a<text:s/>more<text:s/>thorough<text:s/>comparison<text:s/>should<text:s/>have<text:s/>taken<text:s/>place,<text:s/></text:span><text:span text:style-name="T533_16">albeit<text:s/>allowing</text:span><text:span text:style-name="T533_17"><text:s/>for<text:s/>the<text:s/>fact<text:s/>that<text:s/>partners<text:s/>deliver<text:s/>different<text:s/></text:span><text:span text:style-name="T533_18">types<text:s/>of<text:s/>assistance</text:span><text:span text:style-name="T533_19"><text:s/>in<text:s/>different<text:s/></text:span><text:span text:style-name="T533_20">ways,<text:s/>and<text:s/>in<text:s/>different<text:s/>geographic<text:s/>areas</text:span><text:span text:style-name="T533_21">.<text:s/></text:span></text:p>
      <text:p text:style-name="P534"/>
      <text:p text:style-name="P535"><text:span text:style-name="T535_1">Recommendation</text:span><text:span text:style-name="T535_2">:<text:s/></text:span><text:span text:style-name="T535_3">An<text:s/>economist<text:s/>from<text:s/>the<text:s/>FCDO<text:s/>network<text:s/>should<text:s/>be<text:s/>invited<text:s/>to<text:s/>carry<text:s/>out<text:s/>a<text:s/></text:span><text:span text:style-name="T535_4">VfM</text:span><text:span text:style-name="T535_5"><text:s/>review<text:s/>of<text:s/>SSHARP<text:s/>partners<text:s/>during<text:s/>SSHARP’s<text:s/>third<text:s/>year.<text:s/></text:span></text:p>
      <text:p text:style-name="P536"><text:span text:style-name="T536_1"><text:s/></text:span></text:p>
      <text:p text:style-name="P537"><text:span text:style-name="T537_1">E:<text:s/>RISK</text:span></text:p>
      <text:p text:style-name="P538"/>
      <text:p text:style-name="P539"><text:span text:style-name="T539_1">Overview<text:s/>of<text:s/>risk<text:s/>management</text:span><text:span text:style-name="T539_2"><text:s/></text:span></text:p>
      <text:p text:style-name="P540"/>
      <text:p text:style-name="P541"><text:span text:style-name="T541_1">South<text:s/>Sudan<text:s/>is<text:s/>a<text:s/>complex<text:s/>operating<text:s/>environment,<text:s/>facing<text:s/>multiple<text:s/>and<text:s/>concurrent<text:s/>conflict,<text:s/>climate<text:s/>and<text:s/>health<text:s/>shocks</text:span><text:span text:style-name="T541_2"><text:s/>on<text:s/>top</text:span><text:span text:style-name="T541_3"><text:s/>of<text:s/>a<text:s/>protracted<text:s/>humanitarian<text:s/></text:span><text:span text:style-name="T541_4">crisis</text:span><text:span text:style-name="T541_5">.</text:span><text:span text:style-name="T541_6"><text:s/></text:span><text:span text:style-name="T541_7">This<text:s/>is<text:s/>reflect</text:span><text:span text:style-name="T541_8">ed</text:span><text:span text:style-name="T541_9"><text:s/>in<text:s/>SSHARP’s<text:s/>overall<text:s/>risk<text:s/>appetite<text:s/>(see<text:s/>below).<text:s/>SSHARP<text:s/>risk</text:span><text:span text:style-name="T541_10">s</text:span><text:span text:style-name="T541_11"><text:s/>remain<text:s/>within<text:s/>appetite.<text:s/></text:span><text:span text:style-name="T541_12">This</text:span><text:span text:style-name="T541_13"><text:s/>includes<text:s/></text:span><text:span text:style-name="T541_14">1</text:span><text:span text:style-name="T541_15"><text:s/></text:span><text:span text:style-name="T541_16">severe</text:span><text:span text:style-name="T541_17"><text:s/>risk<text:s/></text:span><text:span text:style-name="T541_18">regarding<text:s/>the<text:s/>deterioration<text:s/>of<text:s/>the<text:s/>political<text:s/>and<text:s/>economic<text:s/>situation.<text:s/></text:span><text:span text:style-name="T541_19">P</text:span><text:span text:style-name="T541_20">er<text:s/>internal<text:s/>process,<text:s/>this<text:s/>was<text:s/>escalated<text:s/>to<text:s/>the<text:s/>Development<text:s/>Director.</text:span><text:span text:style-name="T541_21"><text:s/></text:span></text:p>
      <text:p text:style-name="P542"/>
      <text:p text:style-name="P543"><text:span text:style-name="T543_1">Table:<text:s/>SSHARP<text:s/>risk<text:s/>appetite<text:s/></text:span><text:span text:style-name="T543_2">by</text:span><text:span text:style-name="T543_3"><text:s/>category</text:span></text:p>
      <table:table table:style-name="Table15">
        <table:table-column table:style-name="Column57"/>
        <table:table-column table:style-name="Column58"/>
        <table:table-column table:style-name="Column59"/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row table:style-name="Row48">
          <table:table-cell table:style-name="Cell163">
            <text:p text:style-name="P544"><text:span text:style-name="T544_1">Risk<text:s/>category </text:span></text:p>
          </table:table-cell>
          <table:table-cell table:style-name="Cell164">
            <text:p text:style-name="P545"><text:span text:style-name="T545_1">Strategy<text:s/>&amp; </text:span></text:p>
            <text:p text:style-name="P546"><text:span text:style-name="T546_1">Context </text:span></text:p>
          </table:table-cell>
          <table:table-cell table:style-name="Cell165">
            <text:p text:style-name="P547"><text:span text:style-name="T547_1">Policy<text:s/>&amp;<text:s/>Programme </text:span></text:p>
            <text:p text:style-name="P548"><text:span text:style-name="T548_1">Delivery </text:span></text:p>
          </table:table-cell>
          <table:table-cell table:style-name="Cell166">
            <text:p text:style-name="P549"><text:span text:style-name="T549_1">Public<text:s/>Service<text:s/>&amp;<text:s/>Operations </text:span></text:p>
          </table:table-cell>
          <table:table-cell table:style-name="Cell167">
            <text:p text:style-name="P550"><text:span text:style-name="T550_1">People </text:span></text:p>
          </table:table-cell>
          <table:table-cell table:style-name="Cell168">
            <text:p text:style-name="P551"><text:span text:style-name="T551_1">Safeguarding </text:span></text:p>
          </table:table-cell>
          <table:table-cell table:style-name="Cell169">
            <text:p text:style-name="P552"><text:span text:style-name="T552_1">Financial<text:s/>&amp;<text:s/>Fiduciary </text:span></text:p>
          </table:table-cell>
          <table:table-cell table:style-name="Cell170">
            <text:p text:style-name="P553"><text:span text:style-name="T553_1">Reputational </text:span></text:p>
          </table:table-cell>
        </table:table-row>
        <table:table-row table:style-name="Row49">
          <table:table-cell table:style-name="Cell171">
            <text:p text:style-name="P554"><text:span text:style-name="T554_1">FCDO  </text:span></text:p>
          </table:table-cell>
          <table:table-cell table:style-name="Cell172">
            <text:p text:style-name="P555"><text:span text:style-name="T555_1">Receptive </text:span></text:p>
          </table:table-cell>
          <table:table-cell table:style-name="Cell173">
            <text:p text:style-name="P556"><text:span text:style-name="T556_1">Receptive </text:span></text:p>
          </table:table-cell>
          <table:table-cell table:style-name="Cell174">
            <text:p text:style-name="P557"><text:span text:style-name="T557_1">Cautious  </text:span></text:p>
          </table:table-cell>
          <table:table-cell table:style-name="Cell175">
            <text:p text:style-name="P558"><text:span text:style-name="T558_1">Cautious </text:span></text:p>
          </table:table-cell>
          <table:table-cell table:style-name="Cell176">
            <text:p text:style-name="P559"><text:span text:style-name="T559_1">Cautious </text:span></text:p>
          </table:table-cell>
          <table:table-cell table:style-name="Cell177">
            <text:p text:style-name="P560"><text:span text:style-name="T560_1">Cautious </text:span></text:p>
          </table:table-cell>
          <table:table-cell table:style-name="Cell178">
            <text:p text:style-name="P561"><text:span text:style-name="T561_1">Cautious </text:span></text:p>
          </table:table-cell>
        </table:table-row>
        <table:table-row table:style-name="Row50">
          <table:table-cell table:style-name="Cell179">
            <text:p text:style-name="P562"><text:span text:style-name="T562_1">BE<text:s/>Juba </text:span></text:p>
          </table:table-cell>
          <table:table-cell table:style-name="Cell180">
            <text:p text:style-name="P563"><text:span text:style-name="T563_1">Eager </text:span></text:p>
          </table:table-cell>
          <table:table-cell table:style-name="Cell181">
            <text:p text:style-name="P564"><text:span text:style-name="T564_1">Eager </text:span></text:p>
          </table:table-cell>
          <table:table-cell table:style-name="Cell182">
            <text:p text:style-name="P565"><text:span text:style-name="T565_1">Cautious </text:span></text:p>
          </table:table-cell>
          <table:table-cell table:style-name="Cell183">
            <text:p text:style-name="P566"><text:span text:style-name="T566_1">Cautious </text:span></text:p>
          </table:table-cell>
          <table:table-cell table:style-name="Cell184">
            <text:p text:style-name="P567"><text:span text:style-name="T567_1">Receptive </text:span></text:p>
          </table:table-cell>
          <table:table-cell table:style-name="Cell185">
            <text:p text:style-name="P568"><text:span text:style-name="T568_1">Receptive </text:span></text:p>
          </table:table-cell>
          <table:table-cell table:style-name="Cell186">
            <text:p text:style-name="P569"><text:span text:style-name="T569_1">Receptive </text:span></text:p>
          </table:table-cell>
        </table:table-row>
        <table:table-row table:style-name="Row51">
          <table:table-cell table:style-name="Cell187">
            <text:p text:style-name="P570"><text:span text:style-name="T570_1">SSHARP</text:span></text:p>
          </table:table-cell>
          <table:table-cell table:style-name="Cell188">
            <text:p text:style-name="P571"><text:span text:style-name="T571_1">Eager </text:span></text:p>
          </table:table-cell>
          <table:table-cell table:style-name="Cell189">
            <text:p text:style-name="P572"><text:span text:style-name="T572_1">Eager</text:span></text:p>
          </table:table-cell>
          <table:table-cell table:style-name="Cell190">
            <text:p text:style-name="P573"><text:span text:style-name="T573_1">Cautious</text:span></text:p>
          </table:table-cell>
          <table:table-cell table:style-name="Cell191">
            <text:p text:style-name="P574"><text:span text:style-name="T574_1">Cautious</text:span></text:p>
          </table:table-cell>
          <table:table-cell table:style-name="Cell192">
            <text:p text:style-name="P575"><text:span text:style-name="T575_1">Receptive</text:span></text:p>
          </table:table-cell>
          <table:table-cell table:style-name="Cell193">
            <text:p text:style-name="P576"><text:span text:style-name="T576_1">Receptive</text:span></text:p>
          </table:table-cell>
          <table:table-cell table:style-name="Cell194">
            <text:p text:style-name="P577"><text:span text:style-name="T577_1">Cautious</text:span></text:p>
          </table:table-cell>
        </table:table-row>
      </table:table>
      <text:p text:style-name="P578"><text:span text:style-name="T578_1">SSHARP<text:s/>risks<text:s/>are<text:s/>reviewed<text:s/>quarterly</text:span><text:span text:style-name="T578_2">,<text:s/>with</text:span><text:span text:style-name="T578_3"><text:s/>a<text:s/>lead<text:s/></text:span><text:span text:style-name="T578_4">assigned<text:s/>to<text:s/>each</text:span><text:span text:style-name="T578_5"><text:s/>risk</text:span><text:span text:style-name="T578_6">.<text:s/></text:span><text:span text:style-name="T578_7">L</text:span><text:span text:style-name="T578_8">eads<text:s/>are</text:span><text:span text:style-name="T578_9"><text:s/>responsible<text:s/>for<text:s/>engaging<text:s/>other<text:s/>BEJ<text:s/>leads<text:s/>as<text:s/>well<text:s/>as<text:s/>the<text:s/>SSHARP<text:s/>programme<text:s/>team,<text:s/>who<text:s/>are<text:s/>responsible<text:s/>for<text:s/>feeding<text:s/>in<text:s/>changes<text:s/>to<text:s/>risks<text:s/>that<text:s/>are<text:s/>being<text:s/>actively<text:s/>managed<text:s/>by<text:s/>their<text:s/>implementing<text:s/>partners.<text:s/></text:span><text:span text:style-name="T578_10">The<text:s/>table<text:s/>below<text:s/>shows<text:s/>severe<text:s/>and<text:s/>major<text:s/>risks<text:s/>being<text:s/>actively<text:s/>managed.</text:span><text:span text:style-name="T578_11"><text:s/>The<text:s/>majority<text:s/>are<text:s/>‘Strategy<text:s/>and<text:s/>Context’,<text:s/>meaning<text:s/>the<text:s/>mitigating<text:s/>actions<text:s/>BEJ<text:s/>can<text:s/>take<text:s/>revolve<text:s/>around<text:s/></text:span><text:span text:style-name="T578_12">advocacy<text:s/>to<text:s/>the<text:s/>GoSS,<text:s/>UN<text:s/></text:span><text:span text:style-name="T578_13">s</text:span><text:span text:style-name="T578_14">ystem,<text:s/>and<text:s/>ensuring<text:s/></text:span><text:span text:style-name="T578_15">SSHARP<text:s/></text:span><text:span text:style-name="T578_16">maintains<text:s/>the<text:s/>option<text:s/>of<text:s/>flexibility,<text:s/>where<text:s/>evidence<text:s/>confirms<text:s/>a<text:s/>shift<text:s/>in<text:s/>needs</text:span><text:span text:style-name="T578_17">.<text:s/>Mitigations<text:s/>are<text:s/>underpinned<text:s/>by<text:s/>SSHARP<text:s/>having<text:s/>robust<text:s/>assurance<text:s/>processes<text:s/>for<text:s/>partners<text:s/>(see<text:s/>DDA<text:s/>summary<text:s/>below)</text:span><text:span text:style-name="T578_18">.<text:s/>An</text:span><text:span text:style-name="T578_19"><text:s/>internal<text:s/>audit<text:s/>over<text:s/>24/25<text:s/>noted<text:s/>SSHARP’s<text:s/>controls<text:s/>were<text:s/>effective.<text:s/></text:span></text:p>
      <text:p text:style-name="P579"/>
      <text:p text:style-name="P580"><text:span text:style-name="T580_1">Over<text:s/>2024/25</text:span><text:span text:style-name="T580_2"><text:s/>and<text:s/>into<text:s/>2025/26</text:span><text:span text:style-name="T580_3"><text:s/>there<text:s/></text:span><text:span text:style-name="T580_4">were<text:s/>3</text:span><text:span text:style-name="T580_5"><text:s/>key<text:s/>developments:<text:s/></text:span></text:p>
      <text:list text:style-name="LS1" xml:id="list29">
        <text:list-item>
          <text:p text:style-name="P581"><text:span text:style-name="T581_1">The<text:s/>residual<text:s/></text:span><text:span text:style-name="T581_2">risk<text:s/></text:span><text:span text:style-name="T581_3">to<text:s/>the</text:span><text:span text:style-name="T581_4"><text:s/>politic</text:span><text:span text:style-name="T581_5">al</text:span><text:span text:style-name="T581_6"><text:s/>and<text:s/>economi</text:span><text:span text:style-name="T581_7">c<text:s/>situation<text:s/></text:span><text:span text:style-name="T581_8">was<text:s/>increased<text:s/>to<text:s/>severe</text:span><text:span text:style-name="T581_9">,<text:s/>reflecting<text:s/>increase<text:s/>in<text:s/>conflict<text:s/>across<text:s/>the<text:s/>country,<text:s/></text:span><text:span text:style-name="T581_10">deterioration</text:span><text:span text:style-name="T581_11"><text:s/>of<text:s/>the<text:s/>peace<text:s/>agreement<text:s/>and<text:s/>ongoing<text:s/>disruptions<text:s/>to<text:s/>the<text:s/>oil<text:s/>pipeline.<text:s/></text:span></text:p>
        </text:list-item>
        <text:list-item>
          <text:p text:style-name="P582"><text:span text:style-name="T582_1">The<text:s/>residual<text:s/>likelihood<text:s/>of<text:s/>risk<text:s/>around<text:s/>bureaucratic<text:s/>impediments<text:s/>increased,<text:s/>making<text:s/>the<text:s/>overall<text:s/>risk<text:s/>major.</text:span><text:span text:style-name="T582_2"><text:s/>This<text:s/>is<text:s/>driven<text:s/>by<text:s/>complex<text:s/>politics<text:s/>at<text:s/>the<text:s/>state<text:s/></text:span><text:span text:style-name="T582_3">level<text:s/>and</text:span><text:span text:style-name="T582_4"><text:s/>driven<text:s/>by<text:s/>economic<text:s/>factors<text:s/>as<text:s/>bureaucratic<text:s/>processes<text:s/>are<text:s/>used<text:s/>to<text:s/>extract</text:span><text:span text:style-name="T582_5">,<text:s/>or<text:s/>direct,</text:span><text:span text:style-name="T582_6"><text:s/>resources<text:s/>from<text:s/></text:span><text:span text:style-name="T582_7">humanitarian<text:s/>actors</text:span><text:span text:style-name="T582_8">.</text:span></text:p>
        </text:list-item>
        <text:list-item>
          <text:p text:style-name="P583"><text:span text:style-name="T583_1">A<text:s/>new<text:s/>risk,<text:s/>regarding<text:s/>USA</text:span><text:span text:style-name="T583_2">ID</text:span><text:span text:style-name="T583_3"><text:s/>funding<text:s/></text:span><text:span text:style-name="T583_4">cuts<text:s/></text:span><text:span text:style-name="T583_5">was<text:s/>added</text:span><text:span text:style-name="T583_6"><text:s/>in<text:s/>January<text:s/></text:span><text:span text:style-name="T583_7">2025</text:span><text:span text:style-name="T583_8">.<text:s/></text:span><text:span text:style-name="T583_9">I</text:span><text:span text:style-name="T583_10">mpacts<text:s/>of<text:s/></text:span><text:span text:style-name="T583_11">cuts</text:span><text:span text:style-name="T583_12"><text:s/>are<text:s/>still<text:s/>be<text:s/>assessed</text:span><text:span text:style-name="T583_13">,<text:s/></text:span><text:span text:style-name="T583_14">as<text:s/>the<text:s/>global<text:s/>conversation<text:s/>about<text:s/>the<text:s/></text:span><text:span text:style-name="T583_15">humanitarian<text:s/></text:span><text:span text:style-name="T583_16">“</text:span><text:span text:style-name="T583_17">reset”</text:span><text:span text:style-name="T583_18"><text:s/>continues.</text:span></text:p>
        </text:list-item>
      </text:list>
      <text:p text:style-name="P584"/>
      <table:table table:style-name="Table16">
        <table:table-column table:style-name="Column65"/>
        <table:table-column table:style-name="Column66"/>
        <table:table-column table:style-name="Column67"/>
        <table:table-row table:style-name="Row52">
          <table:table-cell table:style-name="Cell195">
            <text:p text:style-name="P585"><text:span text:style-name="T585_1">Risk<text:s/>Description</text:span></text:p>
          </table:table-cell>
          <table:table-cell table:style-name="Cell196">
            <text:p text:style-name="P586"><text:span text:style-name="T586_1">Risk<text:s/>Category</text:span></text:p>
          </table:table-cell>
          <table:table-cell table:style-name="Cell197">
            <text:p text:style-name="P587"><text:span text:style-name="T587_1">Residual<text:s/>Risk</text:span></text:p>
          </table:table-cell>
        </table:table-row>
        <table:table-row table:style-name="Row53">
          <table:table-cell table:style-name="Cell198">
            <text:list text:style-name="LS4" xml:id="list32">
              <text:list-item>
                <text:p text:style-name="P588"><text:span text:style-name="T588_1">Economic<text:s/>and/or<text:s/>political<text:s/>deterioration<text:s/>reduces<text:s/>partners'<text:s/>ability<text:s/>to<text:s/>operate<text:s/>and<text:s/>increases<text:s/>humanitarian<text:s/>needs,<text:s/>resulting<text:s/>in<text:s/>SSHARP<text:s/>being<text:s/>unable<text:s/>to<text:s/>deliver<text:s/>at<text:s/>the<text:s/>scale<text:s/>required.</text:span></text:p>
              </text:list-item>
            </text:list>
          </table:table-cell>
          <table:table-cell table:style-name="Cell199">
            <text:p text:style-name="P589"><text:span text:style-name="T589_1">Strategy<text:s/>&amp;<text:s/>Context</text:span></text:p>
          </table:table-cell>
          <table:table-cell table:style-name="Cell200">
            <text:p text:style-name="P590"><text:span text:style-name="T590_1">Severe</text:span></text:p>
          </table:table-cell>
        </table:table-row>
        <table:table-row table:style-name="Row54">
          <table:table-cell table:style-name="Cell201">
            <text:list text:style-name="LS4" xml:id="list33" text:continue-list="list32">
              <text:list-item>
                <text:p text:style-name="P591"><text:span text:style-name="T591_1">Bureaucratic<text:s/>impediments<text:s/>prevent<text:s/>SSHARP<text:s/>partners<text:s/>from<text:s/>operating<text:s/>as<text:s/>intended,<text:s/>leading<text:s/>to<text:s/>them<text:s/>not<text:s/>delivering<text:s/>as<text:s/>planned.</text:span></text:p>
              </text:list-item>
            </text:list>
          </table:table-cell>
          <table:table-cell table:style-name="Cell202">
            <text:p text:style-name="P592"><text:span text:style-name="T592_1">Strategy<text:s/>&amp;<text:s/>Context</text:span></text:p>
          </table:table-cell>
          <table:table-cell table:style-name="Cell203">
            <text:p text:style-name="P593"><text:span text:style-name="T593_1">Major</text:span></text:p>
          </table:table-cell>
        </table:table-row>
        <table:table-row table:style-name="Row55">
          <table:table-cell table:style-name="Cell204">
            <text:list text:style-name="LS4" xml:id="list34" text:continue-list="list32">
              <text:list-item>
                <text:p text:style-name="P594"><text:span text:style-name="T594_1">US<text:s/>funding<text:s/>changes<text:s/>mean<text:s/>SSHARP<text:s/>cannot<text:s/>deliver<text:s/>intended<text:s/>impact<text:s/>because:<text:s/>partners<text:s/>close<text:s/>down;<text:s/>the<text:s/>enabling<text:s/>environment<text:s/>for<text:s/>assistance<text:s/>is<text:s/>reduced;<text:s/>UK<text:s/>funds<text:s/>are<text:s/>reallocated<text:s/>to<text:s/>fund<text:s/>critical<text:s/>humanitarian<text:s/>needs,<text:s/>reducing<text:s/>emphasis<text:s/>on<text:s/>transition<text:s/>and<text:s/>resilience;<text:s/>programme<text:s/>management<text:s/>capacity<text:s/>is<text:s/>stretched;<text:s/>and<text:s/>overall<text:s/>humanitarian<text:s/>needs<text:s/>rise. </text:span></text:p>
              </text:list-item>
            </text:list>
          </table:table-cell>
          <table:table-cell table:style-name="Cell205">
            <text:p text:style-name="P595"><text:span text:style-name="T595_1">Strategy<text:s/>&amp;<text:s/>Context</text:span></text:p>
          </table:table-cell>
          <table:table-cell table:style-name="Cell206">
            <text:p text:style-name="P596"><text:span text:style-name="T596_1">Major</text:span></text:p>
          </table:table-cell>
        </table:table-row>
        <table:table-row table:style-name="Row56">
          <table:table-cell table:style-name="Cell207">
            <text:list text:style-name="LS4" xml:id="list35" text:continue-list="list32">
              <text:list-item>
                <text:p text:style-name="P597"><text:span text:style-name="T597_1">Climate<text:s/>shocks<text:s/>increase<text:s/>overall<text:s/>needs<text:s/>and<text:s/>reduce<text:s/>physical<text:s/>access<text:s/>and<text:s/>mean<text:s/>SSHARP<text:s/>is<text:s/>unable<text:s/>to<text:s/>adequately<text:s/>respond<text:s/>to<text:s/>humanitarian<text:s/>needs.</text:span></text:p>
              </text:list-item>
            </text:list>
          </table:table-cell>
          <table:table-cell table:style-name="Cell208">
            <text:p text:style-name="P598"><text:span text:style-name="T598_1">Strategy<text:s/>&amp;<text:s/>Context</text:span></text:p>
          </table:table-cell>
          <table:table-cell table:style-name="Cell209">
            <text:p text:style-name="P599"><text:span text:style-name="T599_1">Major</text:span></text:p>
          </table:table-cell>
        </table:table-row>
        <table:table-row table:style-name="Row57">
          <table:table-cell table:style-name="Cell210">
            <text:list text:style-name="LS4" xml:id="list36" text:continue-list="list32">
              <text:list-item>
                <text:p text:style-name="P600"><text:span text:style-name="T600_1">South<text:s/>Sudan<text:s/>is<text:s/>ranked<text:s/>5th<text:s/>globally<text:s/>for<text:s/>sexual<text:s/>exploitation,<text:s/>abuse<text:s/>and<text:s/>harassment<text:s/>(SEAH)<text:s/>risks<text:s/>in<text:s/>humanitarian<text:s/>operations<text:s/>(SEARO<text:s/>2025).<text:s/>SSHARP<text:s/>partners<text:s/>lack<text:s/>capacity<text:s/>and/or<text:s/>policies,<text:s/>procedures,<text:s/>systems<text:s/>or<text:s/>monitoring<text:s/>for<text:s/>prevention,<text:s/>identification,<text:s/>and<text:s/>management<text:s/>of<text:s/>SEAH<text:s/>cases,<text:s/>putting<text:s/>people<text:s/>at<text:s/>risk<text:s/>and<text:s/>exposing<text:s/>BEJ<text:s/>to<text:s/>reputational<text:s/>damage.</text:span></text:p>
              </text:list-item>
            </text:list>
          </table:table-cell>
          <table:table-cell table:style-name="Cell211">
            <text:p text:style-name="P601"><text:span text:style-name="T601_1">Safeguarding</text:span></text:p>
          </table:table-cell>
          <table:table-cell table:style-name="Cell212">
            <text:p text:style-name="P602"><text:span text:style-name="T602_1">Major</text:span></text:p>
          </table:table-cell>
        </table:table-row>
        <table:table-row table:style-name="Row58">
          <table:table-cell table:style-name="Cell213">
            <text:list text:style-name="LS4" xml:id="list37" text:continue-list="list32">
              <text:list-item>
                <text:p text:style-name="P603"><text:span text:style-name="T603_1">Ineffective<text:s/>monitoring<text:s/>and<text:s/>reporting<text:s/>of<text:s/>infrastructure<text:s/>projects<text:s/>under<text:s/>SSHARP<text:s/>(WFP)<text:s/>restricts<text:s/>BEJ<text:s/>from<text:s/>ensuring<text:s/>accurate<text:s/>financial<text:s/>information<text:s/>and<text:s/>increases<text:s/>the<text:s/>risk<text:s/>of<text:s/>SSHARP<text:s/>underspend<text:s/>and<text:s/>procurement<text:s/>fraud.</text:span></text:p>
              </text:list-item>
            </text:list>
          </table:table-cell>
          <table:table-cell table:style-name="Cell214">
            <text:p text:style-name="P604"><text:span text:style-name="T604_1">Financial<text:s/>&amp;<text:s/>Fiduciary</text:span></text:p>
          </table:table-cell>
          <table:table-cell table:style-name="Cell215">
            <text:p text:style-name="P605"><text:span text:style-name="T605_1">Major</text:span></text:p>
          </table:table-cell>
        </table:table-row>
      </table:table>
      <text:p text:style-name="P606"/>
      <text:p text:style-name="P607"><text:span text:style-name="T607_1">Due<text:s/>Diligence</text:span><text:span text:style-name="T607_2">:</text:span></text:p>
      <text:p text:style-name="P608"/>
      <text:p text:style-name="P609"><text:span text:style-name="T609_1">New<text:s/>or<text:s/>refreshed<text:s/>Due<text:s/>Diligence<text:s/>Assessments<text:s/>(DDA)<text:s/>were<text:s/>completed<text:s/></text:span><text:span text:style-name="T609_2">for</text:span><text:span text:style-name="T609_3"><text:s/></text:span><text:span text:style-name="T609_4">7</text:span><text:span text:style-name="T609_5"><text:s/>of<text:s/>SSHARP’s<text:s/>delivery<text:s/>partners<text:s/>as<text:s/>part<text:s/>of<text:s/>SSHARP’s<text:s/>mobilisation.<text:s/>The<text:s/>DDA<text:s/>for<text:s/>OCHA’s<text:s/>South<text:s/>Sudan<text:s/>Humanitarian<text:s/>Fund,<text:s/>and<text:s/>the<text:s/>Norwegian<text:s/>Refugee<text:s/>Council<text:s/>(ERRM<text:s/>lead)<text:s/>were<text:s/>still<text:s/>valid<text:s/>from<text:s/></text:span><text:span text:style-name="T609_6">BEJ’s<text:s/>previous<text:s/></text:span><text:span text:style-name="T609_7">Humanitarian</text:span><text:span text:style-name="T609_8"><text:s/>Programme<text:s/>(HARISS)</text:span><text:span text:style-name="T609_9">.</text:span></text:p>
      <text:p text:style-name="P610"/>
      <text:p text:style-name="P611"><text:span text:style-name="T611_1">DDAs<text:s/>identified<text:s/>9</text:span><text:span text:style-name="T611_2">0</text:span><text:span text:style-name="T611_3"><text:s/>recommendations<text:s/>to<text:s/>address<text:s/>across<text:s/>SSHARP<text:s/>partners</text:span><text:span text:style-name="T611_4">,<text:s/>and<text:s/>a</text:span><text:span text:style-name="T611_5">ction<text:s/>plans<text:s/></text:span><text:span text:style-name="T611_6">were</text:span><text:span text:style-name="T611_7"><text:s/>agreed<text:s/>with<text:s/>all.<text:s/>BEJ<text:s/>review</text:span><text:span text:style-name="T611_8">s</text:span><text:span text:style-name="T611_9"><text:s/>action<text:s/>plans<text:s/>quarterly</text:span><text:span text:style-name="T611_10"><text:s/>and</text:span><text:span text:style-name="T611_11"><text:s/></text:span><text:span text:style-name="T611_12">partners</text:span><text:span text:style-name="T611_13"><text:s/>are</text:span><text:span text:style-name="T611_14"><text:s/>addressing<text:s/>a<text:s/>large<text:s/>majority<text:s/>of<text:s/>the<text:s/>recommendations.<text:s/>Most<text:s/>recommendations<text:s/>categorised<text:s/>as<text:s/>“Major”<text:s/>fall<text:s/>in<text:s/>the<text:s/>“Governance<text:s/>&amp;<text:s/>Control”,<text:s/>“Ability<text:s/>to<text:s/>Deliver”<text:s/>and<text:s/>“Safeguarding”<text:s/>pillars.<text:s/>The<text:s/>severe<text:s/>risk<text:s/>relates<text:s/>to<text:s/>UNICEF’s<text:s/>internal<text:s/>governance<text:s/>structures<text:s/>following<text:s/>an<text:s/>internal<text:s/>audit</text:span><text:span text:style-name="T611_15"><text:s/></text:span><text:span text:style-name="T611_16">because<text:s/>of</text:span><text:span text:style-name="T611_17"><text:s/>which<text:s/>UNICEF<text:s/>is<text:s/>now<text:s/>implementing<text:s/>more<text:s/>robust<text:s/>processes<text:s/>and<text:s/>has<text:s/>strengthened,<text:s/>and<text:s/>increased<text:s/>frequency</text:span><text:span text:style-name="T611_18"><text:s/>of</text:span><text:span text:style-name="T611_19">,<text:s/>its<text:s/>engagement<text:s/>with<text:s/>partners.<text:s/></text:span></text:p>
      <text:p text:style-name="P612"/>
      <text:p text:style-name="P613"><text:span text:style-name="T613_1">Partners<text:s/>have<text:s/>made<text:s/>good<text:s/>progress<text:s/>to<text:s/>address<text:s/>DDA<text:s/>recommendations,<text:s/>with<text:s/></text:span><text:span text:style-name="T613_2">58<text:s/>recommendations<text:s/>completed.<text:s/>39<text:s/></text:span><text:span text:style-name="T613_3">recommendations<text:s/></text:span><text:span text:style-name="T613_4">remain</text:span><text:span text:style-name="T613_5"><text:s/>and<text:s/></text:span><text:span text:style-name="T613_6">these<text:s/>are<text:s/>being<text:s/>actively<text:s/>monitored,<text:s/>managed<text:s/>and<text:s/>reported<text:s/>on<text:s/>quarterly<text:s/>by<text:s/></text:span><text:span text:style-name="T613_7">the<text:s/>SSHARP<text:s/>team<text:s/>and<text:s/></text:span><text:span text:style-name="T613_8">delivery<text:s/>partners.<text:s/></text:span><text:span text:style-name="T613_9">6</text:span><text:span text:style-name="T613_10"><text:s/></text:span><text:span text:style-name="T613_11">actions<text:s/></text:span><text:span text:style-name="T613_12">represent<text:s/>ongoing<text:s/>action<text:s/>required</text:span><text:span text:style-name="T613_13">.<text:s/>Thes</text:span><text:span text:style-name="T613_14">e</text:span><text:span text:style-name="T613_15"><text:s/>largely<text:s/>focus<text:s/>on<text:s/>delivery<text:s/>partners</text:span><text:span text:style-name="T613_16">’</text:span><text:span text:style-name="T613_17"><text:s/>approach<text:s/>to<text:s/>safeguarding</text:span><text:span text:style-name="T613_18">.<text:s/></text:span></text:p>
      <text:p text:style-name="P614"/>
      <text:p text:style-name="P615"><text:span text:style-name="T615_1">On<text:s/>s</text:span><text:span text:style-name="T615_2">afeguarding<text:s/>more<text:s/>broadly,<text:s/></text:span><text:span text:style-name="T615_3">BEJ</text:span><text:span text:style-name="T615_4"><text:s/></text:span><text:span text:style-name="T615_5">is</text:span><text:span text:style-name="T615_6"><text:s/>conscious<text:s/>of<text:s/></text:span><text:span text:style-name="T615_7">a<text:s/></text:span><text:span text:style-name="T615_8">low<text:s/>level<text:s/>of<text:s/>reporting.<text:s/>This<text:s/>is<text:s/>not<text:s/>a<text:s/>unique<text:s/>issue<text:s/>to<text:s/>SSHARP<text:s/>and<text:s/>is<text:s/>something<text:s/>other<text:s/>partners<text:s/>are<text:s/>grappl</text:span><text:span text:style-name="T615_9">ing</text:span><text:span text:style-name="T615_10"><text:s/>with.<text:s/>BEJ<text:s/>has<text:s/>taken<text:s/>the<text:s/>following<text:s/>actions<text:s/>to<text:s/>ensure<text:s/>partners<text:s/>have<text:s/>robust<text:s/>mechanisms<text:s/>and<text:s/>are<text:s/>interrogating<text:s/>this<text:s/>issue,<text:s/>including:</text:span></text:p>
      <text:list text:style-name="LS11" xml:id="list38">
        <text:list-item>
          <text:p text:style-name="P616"><text:span text:style-name="T616_1">Ensuring<text:s/>safeguarding<text:s/>is<text:s/>a<text:s/>standing<text:s/>agenda<text:s/>items<text:s/>for<text:s/>all<text:s/>partner<text:s/>quarterly<text:s/>meetings.</text:span></text:p>
        </text:list-item>
        <text:list-item>
          <text:p text:style-name="P617"><text:span text:style-name="T617_1">Engaging<text:s/>with<text:s/>BEJ<text:s/>coordination<text:s/>on<text:s/>safeguarding,<text:s/>including<text:s/>having<text:s/>a<text:s/></text:span><text:span text:style-name="T617_2">team-spec</text:span><text:span text:style-name="T617_3">i</text:span><text:span text:style-name="T617_4">fic</text:span><text:span text:style-name="T617_5"><text:s/>safeguarding<text:s/>champion<text:s/>and<text:s/>working<text:s/>with<text:s/>the<text:s/>BEJ<text:s/>lead<text:s/>to<text:s/>ensure<text:s/>we're<text:s/>asking<text:s/>the<text:s/>right<text:s/>questions<text:s/>of<text:s/>partners.<text:s/></text:span></text:p>
        </text:list-item>
        <text:list-item>
          <text:p text:style-name="P618"><text:span text:style-name="T618_1">Expecting<text:s/>written<text:s/>updates<text:s/>from<text:s/>partners<text:s/>as<text:s/>part<text:s/>quarterly<text:s/>reporting.<text:s/></text:span></text:p>
        </text:list-item>
        <text:list-item>
          <text:p text:style-name="P619"><text:span text:style-name="T619_1">Re-sharing/emphasising<text:s/>reporting<text:s/>mechanism</text:span><text:span text:style-name="T619_2">s</text:span><text:span text:style-name="T619_3">.</text:span></text:p>
        </text:list-item>
      </text:list>
      <text:p text:style-name="P620"/>
      <text:p text:style-name="P621"><text:span text:style-name="T621_1">F:<text:s/>PROGRAMME<text:s/>MANAGEMENT:<text:s/></text:span><text:bookmark-start text:name="_Hlk21353049"/><text:span text:style-name="T621_2">DELIVERY,<text:s/>COMMERCIAL<text:s/>&amp;<text:s/>FINANCIAL<text:s/>PERFORMANCE<text:s/></text:span><text:bookmark-end text:name="_Hlk21353049"/></text:p>
      <text:p text:style-name="P622"/>
      <text:p text:style-name="P623"><text:span text:style-name="T623_1">Financial<text:s/>Performance</text:span><text:span text:style-name="T623_2">:</text:span></text:p>
      <text:p text:style-name="P624"/>
      <text:p text:style-name="P625"><text:span text:style-name="T625_1">100%<text:s/>of<text:s/>SSHARP’s<text:s/>original<text:s/>ODA<text:s/>allocation<text:s/>for<text:s/>2024/25<text:s/>was<text:s/>spent<text:s/>in<text:s/></text:span><text:span text:style-name="T625_2">in<text:s/>FY24-25</text:span><text:span text:style-name="T625_3"><text:s/>alongside<text:s/>absorption<text:s/>of<text:s/>uplifts<text:s/>from<text:s/>HQ<text:s/>and<text:s/>underspend<text:s/>from<text:s/>other<text:s/>parts<text:s/>of<text:s/>BEJ.<text:s/>100%<text:s/>of<text:s/>the<text:s/>£22</text:span><text:span text:style-name="T625_4">.2</text:span><text:span text:style-name="T625_5">m<text:s/>in<text:s/>CDEL<text:s/>was<text:s/>spent.<text:s/>These<text:s/>statistics<text:s/>mask<text:s/>mixed<text:s/>performance<text:s/>among<text:s/>partners<text:s/>though.<text:s/>The<text:s/>UN<text:s/>is<text:s/>better<text:s/>able<text:s/>to<text:s/>spend<text:s/>and<text:s/>the<text:s/></text:span><text:span text:style-name="T625_6">I</text:span><text:span text:style-name="T625_7">NGOs<text:s/>struggled.<text:s/></text:span></text:p>
      <text:p text:style-name="P626"/>
      <text:p text:style-name="P627"><text:span text:style-name="T627_1">In-year<text:s/>budget<text:s/>uplifts<text:s/>amounted<text:s/>to<text:s/>£35.89m<text:s/>in<text:s/>RDEL<text:s/>(including<text:s/>firming<text:s/>up<text:s/>of<text:s/>£2.75m<text:s/>at<text:s/>risk<text:s/>funding<text:s/>and<text:s/>£24.5m<text:s/>for<text:s/>responding<text:s/>to<text:s/>impacts<text:s/>of<text:s/>the<text:s/>Sudan<text:s/>crisis),<text:s/>of<text:s/>which<text:s/>£30.3m<text:s/>was<text:s/>allocated<text:s/>to<text:s/>WFP.<text:s/>£25.3m<text:s/>was<text:s/>for<text:s/>procurement<text:s/>and<text:s/>pre-positioning<text:s/>of<text:s/>humanitarian<text:s/>food<text:s/>assistance<text:s/>for<text:s/>returnees,<text:s/>refugees<text:s/>and<text:s/>host<text:s/>communities.<text:s/>£5m<text:s/>was<text:s/>allocated<text:s/>to<text:s/>UNHAS<text:s/>to<text:s/>fill<text:s/>a<text:s/>funding<text:s/>gap.<text:s/>£1.5m<text:s/>uplift<text:s/>was<text:s/>from<text:s/>the<text:s/>RAF<text:s/>and<text:s/>spent<text:s/>by<text:s/>THRIVE.<text:s/></text:span><text:span text:style-name="T627_2">The<text:s/>impact<text:s/>of<text:s/>increases<text:s/>on<text:s/>SSHARP<text:s/>is<text:s/>that<text:s/>the<text:s/>programme<text:s/>spent<text:s/>over<text:s/>a<text:s/>third<text:s/>of<text:s/>its<text:s/>total<text:s/>budget<text:s/>in<text:s/>year<text:s/></text:span><text:span text:style-name="T627_3">1</text:span><text:span text:style-name="T627_4"><text:s/>alone</text:span><text:span text:style-name="T627_5"><text:s/>and<text:s/>only<text:s/>ha</text:span><text:span text:style-name="T627_6">d</text:span><text:span text:style-name="T627_7"><text:s/>£3.7m<text:s/>of<text:s/></text:span><text:span text:style-name="T627_8">its</text:span><text:span text:style-name="T627_9"><text:s/>10%<text:s/>headroom<text:s/>remaining<text:s/></text:span><text:span text:style-name="T627_10">at<text:s/>the<text:s/>end<text:s/>of<text:s/>year<text:s/>1</text:span><text:span text:style-name="T627_11"><text:s/>for<text:s/>absorption<text:s/>of<text:s/>additional<text:s/>funds<text:s/>in<text:s/>outer<text:s/>years.<text:s/></text:span></text:p>
      <text:p text:style-name="P628"/>
      <text:p text:style-name="P629"><text:span text:style-name="T629_1">The<text:s/>business<text:s/>case<text:s/>states</text:span><text:span text:style-name="T629_2"><text:s/>that</text:span><text:span text:style-name="T629_3"><text:s/>up<text:s/>to<text:s/>40%<text:s/>of<text:s/>SSH</text:span><text:span text:style-name="T629_4">AR</text:span><text:span text:style-name="T629_5">P<text:s/>ODA<text:s/></text:span><text:span text:style-name="T629_6">should</text:span><text:span text:style-name="T629_7"><text:s/>be<text:s/></text:span><text:span text:style-name="T629_8">spent<text:s/>and<text:s/></text:span><text:span text:style-name="T629_9">classified<text:s/>as<text:s/>ICF.<text:s/>The<text:s/>team<text:s/></text:span><text:span text:style-name="T629_10">is<text:s/>working<text:s/>on<text:s/>a<text:s/>formalised<text:s/>approach<text:s/>for<text:s/>tracking<text:s/></text:span><text:span text:style-name="T629_11">ICF<text:s/>spend<text:s/>and<text:s/>impact<text:s/>across</text:span><text:span text:style-name="T629_12"><text:s/>SSHARP<text:s/></text:span><text:span text:style-name="T629_13">to</text:span><text:span text:style-name="T629_14"><text:s/>measure<text:s/>progress<text:s/>against<text:s/>this<text:s/>objective.<text:s/>In<text:s/>2024/25,<text:s/>£2</text:span><text:span text:style-name="T629_15">7.65</text:span><text:span text:style-name="T629_16">m<text:s/>of<text:s/>SSHARP’s<text:s/>spending<text:s/></text:span><text:span text:style-name="T629_17">wa</text:span><text:span text:style-name="T629_18">s<text:s/>categorised<text:s/>as<text:s/>ICF</text:span><text:span text:style-name="T629_19">.</text:span><text:span text:style-name="T629_20"><text:s/>The<text:s/>figure<text:s/>includes<text:s/>resilience<text:s/>and<text:s/>livelihoods<text:s/>spending,<text:s/>flooding<text:s/>response,<text:s/>and<text:s/>infrastructure.<text:s text:c="2"/></text:span></text:p>
      <text:p text:style-name="P630"/>
      <text:p text:style-name="P631"><text:span text:style-name="T631_1">Commercial</text:span><text:span text:style-name="T631_2">:</text:span></text:p>
      <text:p text:style-name="P632"/>
      <text:p text:style-name="P633"><text:span text:style-name="T633_1">Within<text:s/>the<text:s/>reporting<text:s/>period<text:s/>the<text:s/>team<text:s/>has<text:s/>worked<text:s/>to<text:s/>mobilise<text:s/></text:span><text:span text:style-name="T633_2">9</text:span><text:span text:style-name="T633_3"><text:s/>partners<text:s/>(</text:span><text:span text:style-name="T633_4">4</text:span><text:span text:style-name="T633_5"><text:s/>UN,<text:s/></text:span><text:span text:style-name="T633_6">1</text:span><text:span text:style-name="T633_7"><text:s/>International<text:s/>Agency<text:s/>and<text:s/></text:span><text:span text:style-name="T633_8">4</text:span><text:span text:style-name="T633_9"><text:s/></text:span><text:span text:style-name="T633_10">I</text:span><text:span text:style-name="T633_11">NGOs).<text:s/>The<text:s/>programme<text:s/>has<text:s/>utilised<text:s/>the<text:s/>UN<text:s/>Standby<text:s/>Partnerships<text:s/>Mechanism<text:s/>to<text:s/>mobilise<text:s/></text:span><text:span text:style-name="T633_12">5</text:span><text:span text:style-name="T633_13"><text:s/>technical<text:s/>consultants<text:s/>for<text:s/>WHO<text:s/>to<text:s/>support<text:s/>cholera<text:s/>outbreak.<text:s text:c="2"/></text:span><text:span text:style-name="T633_14">An</text:span><text:span text:style-name="T633_15"><text:s/>evaluation<text:s/>and<text:s/>audit<text:s/>(EEAL)<text:s/>component<text:s/></text:span><text:span text:style-name="T633_16">was<text:s/>originally<text:s/>planned</text:span><text:span text:style-name="T633_17">.<text:s/>However,<text:s/>in<text:s/>the<text:s/>early<text:s/>stage<text:s/>of<text:s/></text:span><text:span text:style-name="T633_18">20</text:span><text:span text:style-name="T633_19">25/26,<text:s/>the<text:s/>decision<text:s/>was<text:s/>made<text:s/>to<text:s/>absorb<text:s/>evaluation<text:s/>responsibilities<text:s/>through<text:s/>other<text:s/>mechanisms</text:span><text:span text:style-name="T633_20">.</text:span><text:span text:style-name="T633_21"><text:s/>This<text:s/>sums<text:s/>to<text:s/></text:span><text:span text:style-name="T633_22">1</text:span><text:span text:style-name="T633_23">0</text:span><text:span text:style-name="T633_24"><text:s/></text:span><text:span text:style-name="T633_25">mobilised</text:span><text:span text:style-name="T633_26"><text:s/>components<text:s/>under<text:s/>SSHARP.</text:span><text:span text:style-name="T633_27"><text:s/>The<text:s/>description<text:s/>of<text:s/>mobilisation<text:s/>and<text:s/></text:span><text:span text:style-name="T633_28">how<text:s/>the<text:s/>team<text:s/>monitor<text:s/>and<text:s/>manage<text:s/>agreements<text:s/>remains<text:s/>the<text:s/>same<text:s/>as<text:s/>the<text:s/>previous<text:s/>Annual<text:s/>Review<text:s/>for<text:s/>this<text:s/>reporting<text:s/>period.<text:s/></text:span></text:p>
      <text:p text:style-name="P634"/>
      <text:p text:style-name="P635"><text:span text:style-name="T635_1">Partners’<text:s/>performance</text:span><text:span text:style-name="T635_2">:</text:span></text:p>
      <text:p text:style-name="P636"/>
      <text:p text:style-name="P637"><text:span text:style-name="T637_1">Across<text:s/>the<text:s/>board,<text:s/>quality<text:s/>of<text:s/>financial<text:s/>management<text:s/>by<text:s/>partners<text:s/>varied,<text:s/>including<text:s/>detail<text:s/>and<text:s/>quality<text:s/>of<text:s/></text:span><text:span text:style-name="T637_2">monthly<text:s/></text:span><text:span text:style-name="T637_3">forecasts<text:s/>and<text:s/></text:span><text:span text:style-name="T637_4">financial<text:s/>reporting</text:span><text:span text:style-name="T637_5">.</text:span><text:span text:style-name="T637_6"><text:s/></text:span><text:span text:style-name="T637_7">While<text:s/>most<text:s/>partners<text:s/></text:span><text:span text:style-name="T637_8">met</text:span><text:span text:style-name="T637_9"><text:s/>spending<text:s/>targets,<text:s/>they<text:s/>have<text:s/>found<text:s/>it<text:s/>challenging<text:s/>to<text:s/>provide<text:s/>realistic<text:s/>forecasts</text:span><text:span text:style-name="T637_10">,<text:s/>meaning<text:s/></text:span><text:span text:style-name="T637_11">t</text:span><text:span text:style-name="T637_12">he<text:s/>team<text:s/>spent<text:s/>a<text:s/>disproportionate<text:s/>amount<text:s/>of<text:s/>time<text:s/>obtaining<text:s/>clarification<text:s/>from<text:s/>partners<text:s/>on<text:s/>forecasts<text:s/></text:span><text:span text:style-name="T637_13">and<text:s/>actual<text:s/>spend</text:span><text:span text:style-name="T637_14">.<text:s/></text:span><text:span text:style-name="T637_15">BEJ</text:span><text:span text:style-name="T637_16"><text:s/></text:span><text:span text:style-name="T637_17">worked<text:s/>closely<text:s/>with<text:s/>partners<text:s/>to<text:s/>clarify<text:s/>expectations<text:s/>in<text:s/>line<text:s/>with<text:s/>guidance<text:s/>and<text:s/>ensure<text:s/>open<text:s/>communication<text:s/>channels<text:s/>to<text:s/>resolve<text:s/>issues<text:s/>effectively.<text:s/></text:span><text:span text:style-name="T637_18">Most<text:s/>partners</text:span><text:span text:style-name="T637_19"><text:s/></text:span><text:span text:style-name="T637_20">progressively<text:s/>improved<text:s/>on<text:s/>forecasting<text:s/></text:span><text:span text:style-name="T637_21">and<text:s/>financial<text:s/>reporting</text:span><text:span text:style-name="T637_22">.<text:s/></text:span><text:span text:style-name="T637_23">A</text:span><text:span text:style-name="T637_24"><text:s/>consortium</text:span><text:span text:style-name="T637_25">,<text:s/>led<text:s/>by<text:s/>an<text:s/>INGO<text:s/>partner,</text:span><text:span text:style-name="T637_26"><text:s/>consistently<text:s/>performed<text:s/>below<text:s/>expectations</text:span><text:span text:style-name="T637_27">.</text:span><text:span text:style-name="T637_28"><text:s/></text:span><text:span text:style-name="T637_29">In<text:s/>response,<text:s/></text:span><text:span text:style-name="T637_30">an<text:s/>action<text:s/>plan<text:s/>for<text:s/>improvement<text:s/></text:span><text:span text:style-name="T637_31">was</text:span><text:span text:style-name="T637_32"><text:s/>mobilised,<text:s/></text:span><text:span text:style-name="T637_33">which<text:s/>resulted<text:s/>in<text:s/></text:span><text:span text:style-name="T637_34">solid</text:span><text:span text:style-name="T637_35"><text:s/>improvements.<text:s/></text:span><text:span text:style-name="T637_36">There<text:s/>is<text:s/>more<text:s/>information<text:s/>about<text:s/>the<text:s/>frequency<text:s/>and<text:s/>style<text:s/>of<text:s/>reporting<text:s/>in<text:s/>the<text:s/>previous<text:s/>Annual<text:s/>Review</text:span><text:span text:style-name="T637_37">,<text:s/>as<text:s/>well<text:s/>as<text:s/>internal<text:s/>reflection<text:s/>BEJ<text:s/>engaged<text:s/>in.<text:s/>Moving<text:s/>into<text:s/>year<text:s/>3<text:s/>of<text:s/>SSHARP<text:s/>we<text:s/>are<text:s/>on<text:s/>stable<text:s/>footing<text:s/>regarding<text:s/>partner<text:s/>performance.<text:s/></text:span></text:p>
      <text:p text:style-name="P638"/>
      <text:p text:style-name="P639"><text:span text:style-name="T639_1">Asset<text:s/>monitoring<text:s/>and<text:s/>control</text:span><text:span text:style-name="T639_2">:</text:span><text:span text:style-name="T639_3"><text:s/>s</text:span><text:span text:style-name="T639_4">ee</text:span><text:span text:style-name="T639_5"><text:s/>previous<text:s/>Annual<text:s/>Review<text:s/>for<text:s/>comment</text:span><text:span text:style-name="T639_6">,<text:s/>which<text:s/>remains<text:s/>unchanged.</text:span></text:p>
      <text:p text:style-name="P640"/>
      <text:p text:style-name="P641"><text:span text:style-name="T641_1">G:<text:s/>MONITORING,<text:s/>EVIDENCE<text:s/>AND<text:s/>LEARNING<text:s/></text:span></text:p>
      <text:p text:style-name="P642"/>
      <text:p text:style-name="P643"><text:span text:style-name="T643_1">The<text:s/>evidence<text:s/>base<text:s/>for<text:s/>informing<text:s/>effective<text:s/>adaptation<text:s/>and<text:s/>resilience<text:s/>programming<text:s/>in<text:s/>conflict<text:s/>affected<text:s/>states<text:s/>remains<text:s/>comparatively<text:s/>weak,<text:s/>which<text:s/>is<text:s/>true<text:s/>for<text:s/>all<text:s/>countries<text:s/>experiencing<text:s/>conflict<text:s/>and<text:s/>associated<text:s/>weak<text:s/>governance.<text:s/></text:span><text:span text:style-name="T643_2">SSHARP<text:s/></text:span><text:span text:style-name="T643_3">aims<text:s/>to</text:span><text:span text:style-name="T643_4"><text:s/>contribute<text:s/>to<text:s/>expanding<text:s/>and<text:s/>informing<text:s/>evidence<text:s/></text:span><text:span text:style-name="T643_5">by<text:s/></text:span><text:span text:style-name="T643_6">test</text:span><text:span text:style-name="T643_7">ing</text:span><text:span text:style-name="T643_8"><text:s/>the<text:s/>efficacy<text:s/>of<text:s/>resilience<text:s/>activities</text:span><text:span text:style-name="T643_9">.<text:s/>A<text:s/>formal<text:s/>evaluation<text:s/>was<text:s/>cancelled<text:s/>but<text:s/>THRIVE<text:s/>and<text:s/>WFP<text:s/>regularly<text:s/>study,<text:s/>test<text:s/>and<text:s/>learn<text:s/>from<text:s/>their<text:s/></text:span><text:span text:style-name="T643_10">activities</text:span><text:span text:style-name="T643_11">;<text:s/></text:span><text:span text:style-name="T643_12">THRIVE<text:s/>operates<text:s/>an<text:s/>adaptive</text:span><text:span text:style-name="T643_13"><text:s/>programming<text:s/></text:span><text:span text:style-name="T643_14">approach<text:s/>and<text:s/>FCDO<text:s/>regularly<text:s/>pushed<text:s/>them<text:s/>to<text:s/>report<text:s/>on<text:s/>what<text:s/>they<text:s/>have<text:s/>discontinued.</text:span><text:span text:style-name="T643_15"><text:s/></text:span></text:p>
      <text:p text:style-name="P644"/>
      <text:p text:style-name="P645"><text:span text:style-name="T645_1">BEJ</text:span><text:span text:style-name="T645_2"><text:s/>conduct</text:span><text:span text:style-name="T645_3">s</text:span><text:span text:style-name="T645_4"><text:s/>field<text:s/>visits</text:span><text:span text:style-name="T645_5"><text:s/>where<text:s/>and<text:s/>when<text:s/></text:span><text:span text:style-name="T645_6">possible,</text:span><text:span text:style-name="T645_7"><text:s/>working<text:s/>around<text:s/>rainy<text:s/>seasons<text:s/>and<text:s/>conflict<text:s/>hotspots<text:s/>as<text:s/>well<text:s/>as<text:s/>FCDO<text:s/>security<text:s/>rules</text:span><text:span text:style-name="T645_8">.<text:s/>In<text:s/>October<text:s/>2024,<text:s/>the<text:s/>team<text:s/>went<text:s/>to<text:s/>Rubkona<text:s/>to<text:s/>see<text:s/>resilience<text:s/>work<text:s/>delivered<text:s/>by<text:s/>GOAL<text:s/>under<text:s/>a<text:s/>previous<text:s/>resilience<text:s/>programme.<text:s/>This<text:s/>provided<text:s/>useful<text:s/>learning<text:s/>for<text:s/>THRIVE.<text:s/>Notably<text:s/>the<text:s/>team<text:s/>found<text:s/>businesses<text:s/>supported<text:s/></text:span><text:span text:style-name="T645_9">5</text:span><text:span text:style-name="T645_10"><text:s/>years<text:s/>ago<text:s/>were<text:s/>still<text:s/>operating,<text:s/>now<text:s/>without<text:s/>assistance.<text:s/>The<text:s/>factors<text:s/>that<text:s/>enabled<text:s/>this<text:s/>are<text:s/>being<text:s/>discussed</text:span><text:span text:style-name="T645_11">.</text:span><text:span text:style-name="T645_12"><text:s/></text:span></text:p>
      <text:p text:style-name="P646"/>
      <text:p text:style-name="P647"><text:span text:style-name="T647_1">BEJ</text:span><text:span text:style-name="T647_2"><text:s/>plan</text:span><text:span text:style-name="T647_3">ned<text:s/></text:span><text:span text:style-name="T647_4">4</text:span><text:span text:style-name="T647_5"><text:s/>field<text:s/>visits<text:s/>for<text:s/>SSHARP<text:s/>monitoring<text:s/>per<text:s/>quarter</text:span><text:span text:style-name="T647_6"><text:s/>in<text:s/>year<text:s/>1</text:span><text:span text:style-name="T647_7"><text:s/>and<text:s/>achiev</text:span><text:span text:style-name="T647_8">ed<text:s/></text:span><text:span text:style-name="T647_9">3</text:span><text:span text:style-name="T647_10"><text:s/></text:span><text:span text:style-name="T647_11">per<text:s/>quarter.<text:s/>It<text:s/>is<text:s/>necessary<text:s/>to<text:s/>over-plan<text:s/>because<text:s/>external<text:s/>factors<text:s/>usually<text:s/>insecurity</text:span><text:span text:style-name="T647_12">,<text:s/></text:span><text:span text:style-name="T647_13">often<text:s/>require<text:s/>trips<text:s/>to<text:s/>be<text:s/>cancelled.<text:s/></text:span><text:span text:style-name="T647_14">The</text:span><text:span text:style-name="T647_15"><text:s/>team<text:s/></text:span><text:span text:style-name="T647_16">went</text:span><text:span text:style-name="T647_17"><text:s/>to<text:s/>Rubkona<text:s/>(THRIVE,<text:s/>October<text:s/>2024);<text:s/>Bentiu<text:s/>(IOM,<text:s/>November<text:s/>2024);<text:s/>Abyei<text:s/>(emergency<text:s/>response<text:s/>context,<text:s/>December<text:s/>2024);<text:s/>and<text:s/>Renk<text:s/>(all<text:s/>UN<text:s/>partners,<text:s/>February<text:s/>2025)<text:s/>and<text:s/>monitored<text:s/>ICRC<text:s/>and<text:s/>SSHF<text:s/>in<text:s/>Juba.<text:s/>Trips<text:s/>outside<text:s/>Juba<text:s/>are<text:s/>made<text:s/>by<text:s/>air<text:s/>using<text:s/>UNHAS<text:s/>because<text:s/>roads<text:s/>are<text:s/>insecure.<text:s/>Because<text:s/>of<text:s/>instability<text:s/>of<text:s/>South<text:s/>Sudan,<text:s/>the<text:s/>team<text:s/>take<text:s/>strict<text:s/></text:span><text:span text:style-name="T647_18">security<text:s/>and<text:s/>operational<text:s/></text:span><text:span text:style-name="T647_19">precautions.<text:s/></text:span></text:p>
      <text:p text:style-name="P648"/>
      <text:p text:style-name="P649"><text:span text:style-name="T649_1">Table:<text:s/>summary<text:s/>of<text:s/>SSHARP<text:s/>partner<text:s/>reporting<text:s/>dates<text:s/>and<text:s/>audited<text:s/>statements</text:span></text:p>
      <text:p text:style-name="P650"/>
      <table:table table:style-name="Table17">
        <table:table-column table:style-name="Column68"/>
        <table:table-column table:style-name="Column69"/>
        <table:table-column table:style-name="Column70"/>
        <table:table-row table:style-name="Row59">
          <table:table-cell table:style-name="Cell216">
            <text:p text:style-name="P651"><text:span text:style-name="T651_1">Date<text:s/>of<text:s/>last<text:s/>narrative<text:s/>financial<text:s/>report</text:span></text:p>
          </table:table-cell>
          <table:table-cell table:style-name="Cell217">
            <text:p text:style-name="P652"><text:span text:style-name="T652_1">Partner<text:s/>name</text:span></text:p>
          </table:table-cell>
          <table:table-cell table:style-name="Cell218">
            <text:p text:style-name="P653"><text:span text:style-name="T653_1">Date<text:s/>of<text:s/>last<text:s/>audited<text:s/>annual<text:s/>statement<text:s/></text:span></text:p>
          </table:table-cell>
        </table:table-row>
        <table:table-row table:style-name="Row60">
          <table:table-cell table:style-name="Cell219">
            <text:p text:style-name="P654"><text:span text:style-name="T654_1">31/03/2025</text:span></text:p>
          </table:table-cell>
          <table:table-cell table:style-name="Cell220">
            <text:p text:style-name="P655"><text:span text:style-name="T655_1">WFP<text:s/></text:span></text:p>
          </table:table-cell>
          <table:table-cell table:style-name="Cell221">
            <text:p text:style-name="P656"><text:span text:style-name="T656_1">31/01/2025</text:span></text:p>
          </table:table-cell>
        </table:table-row>
        <table:table-row table:style-name="Row61">
          <table:table-cell table:style-name="Cell222">
            <text:p text:style-name="P657"><text:span text:style-name="T657_1">31/07/2025</text:span></text:p>
          </table:table-cell>
          <table:table-cell table:style-name="Cell223">
            <text:p text:style-name="P658"><text:span text:style-name="T658_1">UNICEF<text:s/></text:span></text:p>
          </table:table-cell>
          <table:table-cell table:style-name="Cell224">
            <text:p text:style-name="P659"><text:span text:style-name="T659_1">31/01/2024</text:span></text:p>
          </table:table-cell>
        </table:table-row>
        <table:table-row table:style-name="Row62">
          <table:table-cell table:style-name="Cell225">
            <text:p text:style-name="P660"><text:span text:style-name="T660_1">04/07/2025</text:span></text:p>
          </table:table-cell>
          <table:table-cell table:style-name="Cell226">
            <text:p text:style-name="P661"><text:span text:style-name="T661_1">IOM<text:s/></text:span></text:p>
          </table:table-cell>
          <table:table-cell table:style-name="Cell227">
            <text:p text:style-name="P662"><text:span text:style-name="T662_1">31/12/2024</text:span></text:p>
          </table:table-cell>
        </table:table-row>
        <table:table-row table:style-name="Row63">
          <table:table-cell table:style-name="Cell228">
            <text:p text:style-name="P663"><text:span text:style-name="T663_1">N/A</text:span></text:p>
          </table:table-cell>
          <table:table-cell table:style-name="Cell229">
            <text:p text:style-name="P664"><text:span text:style-name="T664_1">ICRC</text:span></text:p>
          </table:table-cell>
          <table:table-cell table:style-name="Cell230">
            <text:p text:style-name="P665"><text:span text:style-name="T665_1">31/12/2024</text:span></text:p>
          </table:table-cell>
        </table:table-row>
        <table:table-row table:style-name="Row64">
          <table:table-cell table:style-name="Cell231">
            <text:p text:style-name="P666"><text:span text:style-name="T666_1">31/07/2025</text:span></text:p>
          </table:table-cell>
          <table:table-cell table:style-name="Cell232">
            <text:p text:style-name="P667"><text:span text:style-name="T667_1">IMC<text:s/></text:span></text:p>
          </table:table-cell>
          <table:table-cell table:style-name="Cell233">
            <text:p text:style-name="P668"><text:span text:style-name="T668_1">30/06/2024</text:span></text:p>
          </table:table-cell>
        </table:table-row>
        <table:table-row table:style-name="Row65">
          <table:table-cell table:style-name="Cell234">
            <text:p text:style-name="P669"><text:span text:style-name="T669_1">N/A</text:span></text:p>
          </table:table-cell>
          <table:table-cell table:style-name="Cell235">
            <text:p text:style-name="P670"><text:span text:style-name="T670_1">SSHF<text:s/></text:span></text:p>
          </table:table-cell>
          <table:table-cell table:style-name="Cell236">
            <text:p text:style-name="P671"><text:span text:style-name="T671_1">31/12/2024</text:span></text:p>
          </table:table-cell>
        </table:table-row>
        <table:table-row table:style-name="Row66">
          <table:table-cell table:style-name="Cell237">
            <text:p text:style-name="P672"><text:span text:style-name="T672_1">31/08/2025</text:span></text:p>
          </table:table-cell>
          <table:table-cell table:style-name="Cell238">
            <text:p text:style-name="P673"><text:span text:style-name="T673_1">ERRM<text:s/></text:span></text:p>
          </table:table-cell>
          <table:table-cell table:style-name="Cell239">
            <text:p text:style-name="P674"><text:span text:style-name="T674_1">31/12/2024<text:s/>(NRC)</text:span></text:p>
          </table:table-cell>
        </table:table-row>
        <table:table-row table:style-name="Row67">
          <table:table-cell table:style-name="Cell240">
            <text:p text:style-name="P675"><text:span text:style-name="T675_1">31/07/2025</text:span></text:p>
          </table:table-cell>
          <table:table-cell table:style-name="Cell241">
            <text:p text:style-name="P676"><text:span text:style-name="T676_1">IMPACT<text:s/></text:span></text:p>
          </table:table-cell>
          <table:table-cell table:style-name="Cell242">
            <text:p text:style-name="P677"><text:span text:style-name="T677_1">31/12/2024</text:span></text:p>
          </table:table-cell>
        </table:table-row>
        <table:table-row table:style-name="Row68">
          <table:table-cell table:style-name="Cell243">
            <text:p text:style-name="P678"><text:span text:style-name="T678_1">31/07/2025</text:span></text:p>
          </table:table-cell>
          <table:table-cell table:style-name="Cell244">
            <text:p text:style-name="P679"><text:span text:style-name="T679_1">GOAL<text:s/></text:span></text:p>
          </table:table-cell>
          <table:table-cell table:style-name="Cell245">
            <text:p text:style-name="P680"><text:span text:style-name="T680_1">31/12/2023</text:span></text:p>
          </table:table-cell>
        </table:table-row>
      </table:table>
      <text:p text:style-name="P6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Aptos" svg:font-family="Aptos" style:font-family-generic="roman"/>
    <style:font-face style:name="Yu Mincho" svg:font-family="Yu Mincho" style:font-family-generic="roman"/>
    <style:font-face style:name="Aptos Narrow" svg:font-family="Aptos Narrow" style:font-pitch="variable" style:font-family-generic="swiss"/>
    <style:font-face style:name="Arial Narrow" svg:font-family="Arial Narrow" style:font-pitch="variable" style:font-family-generic="swiss"/>
    <style:font-face style:name="Yu Gothic Light" svg:font-family="Yu Gothic Light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ftref_20_Car_20_Car_20_Car_20_Car1_20_Car_20_Car" style:display-name="ftref Car Car Car Car1 Car Car" style:family="paragraph" style:parent-style-name="Normal">
      <style:paragraph-properties fo:text-align="justify" fo:text-indent="-0.63cm" fo:line-height="0.423cm" fo:margin-top="0.318cm" fo:margin-bottom="0.282cm" fo:margin-left="0.63cm"/>
      <style:text-properties style:text-position="super 58%" style:font-name="Calibri" fo:font-size="11pt" style:font-name-asian="Calibri" style:font-size-asian="11pt" style:font-name-complex="Arial" style:font-size-complex="11pt"/>
    </style:style>
    <style:style style:name="Default" style:family="paragraph">
      <style:paragraph-properties style:text-autospace="none" fo:line-height="100%" fo:margin-bottom="0cm"/>
      <style:text-properties fo:color="#000000" style:font-name="Calibri" fo:font-size="12pt" style:font-size-asian="12pt" style:font-name-complex="Calibri" style:font-size-complex="12pt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style:font-name="Segoe UI" fo:font-size="9pt" style:font-size-asian="9pt" style:font-name-complex="Segoe UI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0" style:family="text">
      <style:text-properties style:font-name="Arial" style:font-name-asian="Times New Roman" style:font-name-complex="Aria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-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1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752cm" text:min-label-width="0.635cm" fo:text-align="start" text:list-level-position-and-space-mode="label-alignment">
          <style:list-level-label-alignment text:label-followed-by="listtab" fo:margin-left="2.387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Times New Roman" style:font-name-asian="Times New Roman" style:font-name-complex="Times New Roman" fo:font-weight="bold" style:font-weight-asian="bold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2cm" text:min-label-width="0.635cm" fo:text-align="start" text:list-level-position-and-space-mode="label-alignment">
          <style:list-level-label-alignment text:label-followed-by="listtab" fo:margin-left="2.635cm" fo:text-indent="-0.635cm"/>
        </style:list-level-properties>
        <style:text-properties style:font-name="Times New Roman" style:font-name-asian="Times New Roman" style:font-name-complex="Times New Roman" fo:font-weight="bold" style:font-weight-asian="bold"/>
      </text:list-level-style-bullet>
      <text:list-level-style-bullet text:bullet-char="o" text:style-name="List12Level1" text:level="2">
        <style:list-level-properties text:space-before="3.27cm" text:min-label-width="0.635cm" fo:text-align="start" text:list-level-position-and-space-mode="label-alignment">
          <style:list-level-label-alignment text:label-followed-by="listtab" fo:margin-left="3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4.54cm" text:min-label-width="0.635cm" fo:text-align="start" text:list-level-position-and-space-mode="label-alignment">
          <style:list-level-label-alignment text:label-followed-by="listtab" fo:margin-left="5.17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5.81cm" text:min-label-width="0.635cm" fo:text-align="start" text:list-level-position-and-space-mode="label-alignment">
          <style:list-level-label-alignment text:label-followed-by="listtab" fo:margin-left="6.44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7.08cm" text:min-label-width="0.635cm" fo:text-align="start" text:list-level-position-and-space-mode="label-alignment">
          <style:list-level-label-alignment text:label-followed-by="listtab" fo:margin-left="7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8.35cm" text:min-label-width="0.635cm" fo:text-align="start" text:list-level-position-and-space-mode="label-alignment">
          <style:list-level-label-alignment text:label-followed-by="listtab" fo:margin-left="8.98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9.62cm" text:min-label-width="0.635cm" fo:text-align="start" text:list-level-position-and-space-mode="label-alignment">
          <style:list-level-label-alignment text:label-followed-by="listtab" fo:margin-left="10.25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10.89cm" text:min-label-width="0.635cm" fo:text-align="start" text:list-level-position-and-space-mode="label-alignment">
          <style:list-level-label-alignment text:label-followed-by="listtab" fo:margin-left="11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2.16cm" text:min-label-width="0.635cm" fo:text-align="start" text:list-level-position-and-space-mode="label-alignment">
          <style:list-level-label-alignment text:label-followed-by="listtab" fo:margin-left="12.79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>
      <style:paragraph-properties fo:text-align="right"/>
    </style:style>
    <style:style style:name="T3_1" style:family="text">
      <style:text-properties fo:font-size="10pt" style:font-size-asian="10pt" style:font-size-complex="10pt"/>
    </style:style>
    <style:style style:name="P4" style:family="paragraph" style:parent-style-name="Footer"/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  <style:master-page style:name="Endnote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/>
    <meta:creation-date>2025-09-04T19:04:00</meta:creation-date>
    <dc:creator>Charles Okuma</dc:creator>
    <dc:date>2026-08-11T13:33:00</dc:date>
    <meta:editing-cycles>672</meta:editing-cycles>
    <meta:document-statistic meta:page-count="1" meta:paragraph-count="173" meta:row-count="616" meta:word-count="12970" meta:character-count="86726" meta:non-whitespace-character-count="73929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9918AD455DFE104CACD975EFB105C7D1</meta:user-defined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