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" svg:font-family="Cambria" style:font-pitch="variable" style:font-family-generic="roman"/>
    <style:font-face style:name="Cambria Math" svg:font-family="Cambria Math" style:font-pitch="variable" style:font-family-generic="roman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408cm"/>
    </style:style>
    <style:style style:name="Column2" style:family="table-column">
      <style:table-column-properties style:column-width="3.54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3.14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" style:family="table-row">
      <style:table-row-properties style:min-row-height="0.728cm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6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" style:family="table-row">
      <style:table-row-properties style:min-row-height="0.529cm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P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7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_5" style:family="text"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0_6" style:family="text"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3" style:family="paragraph" style:parent-style-name="Normal">
      <style:text-properties fo:font-size="11pt" style:font-size-asian="11pt" style:font-size-complex="11pt" fo:font-weight="bold" style:font-weight-asian="bold"/>
    </style:style>
    <style:style style:name="P14" style:family="paragraph" style:parent-style-name="Normal"/>
    <style:style style:name="T14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5" style:family="table-column">
      <style:table-column-properties style:column-width="4.212cm"/>
    </style:style>
    <style:style style:name="Column6" style:family="table-column">
      <style:table-column-properties style:column-width="1.349cm"/>
    </style:style>
    <style:style style:name="Column7" style:family="table-column">
      <style:table-column-properties style:column-width="1.464cm"/>
    </style:style>
    <style:style style:name="Column8" style:family="table-column">
      <style:table-column-properties style:column-width="1.48cm"/>
    </style:style>
    <style:style style:name="Column9" style:family="table-column">
      <style:table-column-properties style:column-width="1.48cm"/>
    </style:style>
    <style:style style:name="Column10" style:family="table-column">
      <style:table-column-properties style:column-width="1.478cm"/>
    </style:style>
    <style:style style:name="Column11" style:family="table-column">
      <style:table-column-properties style:column-width="1.48cm"/>
    </style:style>
    <style:style style:name="Column12" style:family="table-column">
      <style:table-column-properties style:column-width="1.48cm"/>
    </style:style>
    <style:style style:name="Column13" style:family="table-column">
      <style:table-column-properties style:column-width="1.48cm"/>
    </style:style>
    <style:style style:name="Row4" style:family="table-row"/>
    <style:style style:name="Cell10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100%" fo:margin-bottom="0cm"/>
    </style:style>
    <style:style style:name="T17_1" style:family="text">
      <style:text-properties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100%" fo:margin-bottom="0cm"/>
    </style:style>
    <style:style style:name="T26_1" style:family="text">
      <style:text-properties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100%" fo:margin-bottom="0cm"/>
    </style:style>
    <style:style style:name="T35_1" style:family="text">
      <style:text-properties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2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6.12cm" fo:margin-left="-0.009cm"/>
    </style:style>
    <style:style style:name="Column14" style:family="table-column">
      <style:table-column-properties style:column-width="5.696cm"/>
    </style:style>
    <style:style style:name="Column15" style:family="table-column">
      <style:table-column-properties style:column-width="10.425cm"/>
    </style:style>
    <style:style style:name="Row7" style:family="table-row">
      <style:table-row-properties style:min-row-height="0.626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/>
    <style:style style:name="T44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</style:style>
    <style:style style:name="T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</style:style>
    <style:style style:name="T47_1" style:family="text"/>
    <style:style style:name="T47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4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9" style:family="paragraph" style:parent-style-name="Normal">
      <style:text-properties fo:font-size="11pt" style:font-size-asian="11pt" style:font-size-complex="11pt" fo:font-weight="bold" style:font-weight-asian="bold"/>
    </style:style>
    <style:style style:name="P50" style:family="paragraph" style:parent-style-name="Normal"/>
    <style:style style:name="T50_1" style:family="text">
      <style:text-properties fo:font-size="14pt" style:font-size-asian="14pt" fo:font-weight="bold" style:font-weight-asian="bold"/>
    </style:style>
    <style:style style:name="T50_2" style:family="text">
      <style:text-properties fo:font-size="14pt" style:font-size-asian="14pt" fo:font-weight="bold" style:font-weight-asian="bold"/>
    </style:style>
    <style:style style:name="P51" style:family="paragraph" style:parent-style-name="Normal">
      <style:text-properties fo:font-size="11pt" style:font-size-asian="11pt" style:font-size-complex="11pt" fo:font-weight="bold" style:font-weight-asian="bold"/>
    </style:style>
    <style:style style:name="P52" style:family="paragraph" style:parent-style-name="Normal"/>
    <style:style style:name="T52_1" style:family="text">
      <style:text-properties fo:font-size="11pt" style:font-size-asian="11pt" style:font-size-complex="11pt" fo:font-weight="bold" style:font-weight-asian="bold"/>
    </style:style>
    <style:style style:name="P53" style:family="paragraph" style:parent-style-name="Normal">
      <style:text-properties fo:font-size="11pt" style:font-size-asian="11pt" style:font-size-complex="11pt" fo:font-weight="bold" style:font-weight-asian="bold"/>
    </style:style>
    <style:style style:name="P54" style:family="paragraph" style:parent-style-name="Normal">
      <style:paragraph-properties fo:text-align="justify" fo:line-height="115%"/>
    </style:style>
    <style:style style:name="T54_1" style:family="text">
      <style:text-properties fo:font-size="11pt" style:font-size-asian="11pt" style:font-size-complex="11pt"/>
    </style:style>
    <style:style style:name="T54_2" style:family="text">
      <style:text-properties fo:font-size="11pt" style:font-size-asian="11pt" style:font-size-complex="11pt"/>
    </style:style>
    <style:style style:name="T54_3" style:family="text">
      <style:text-properties fo:font-size="11pt" style:font-size-asian="11pt" style:font-size-complex="11pt"/>
    </style:style>
    <style:style style:name="T54_4" style:family="text">
      <style:text-properties fo:font-size="11pt" style:font-size-asian="11pt" style:font-size-complex="11pt"/>
    </style:style>
    <style:style style:name="T54_5" style:family="text">
      <style:text-properties fo:font-size="11pt" style:font-size-asian="11pt" style:font-size-complex="11pt"/>
    </style:style>
    <style:style style:name="T54_6" style:family="text">
      <style:text-properties fo:font-size="11pt" style:font-size-asian="11pt" style:font-size-complex="11pt"/>
    </style:style>
    <style:style style:name="T54_7" style:family="text">
      <style:text-properties fo:font-size="11pt" style:font-size-asian="11pt" style:font-size-complex="11pt"/>
    </style:style>
    <style:style style:name="P55" style:family="paragraph" style:parent-style-name="Normal">
      <style:paragraph-properties fo:text-align="justify" fo:line-height="115%"/>
      <style:text-properties fo:font-size="11pt" style:font-size-asian="11pt" style:font-size-complex="11pt"/>
    </style:style>
    <style:style style:name="P56" style:family="paragraph" style:parent-style-name="Normal">
      <style:paragraph-properties fo:text-align="justify" fo:line-height="115%"/>
    </style:style>
    <style:style style:name="T56_1" style:family="text">
      <style:text-properties fo:font-size="11pt" style:font-size-asian="11pt" style:font-size-complex="11pt"/>
    </style:style>
    <style:style style:name="P57" style:family="paragraph" style:parent-style-name="List_20_Paragraph">
      <style:paragraph-properties fo:text-align="justify" fo:line-height="115%" fo:margin-bottom="0cm"/>
      <style:text-properties fo:font-size="11pt" style:font-size-asian="11pt" style:font-size-complex="11pt"/>
    </style:style>
    <style:style style:name="T57_1" style:family="text">
      <style:text-properties fo:font-size="11pt" style:font-size-asian="11pt" style:font-size-complex="11pt"/>
    </style:style>
    <style:style style:name="P58" style:family="paragraph" style:parent-style-name="List_20_Paragraph">
      <style:paragraph-properties fo:text-align="justify" fo:line-height="115%" fo:margin-bottom="0cm"/>
      <style:text-properties fo:font-size="11pt" style:font-size-asian="11pt" style:font-size-complex="11pt"/>
    </style:style>
    <style:style style:name="T58_1" style:family="text">
      <style:text-properties fo:font-size="11pt" style:font-size-asian="11pt" style:font-size-complex="11pt"/>
    </style:style>
    <style:style style:name="P59" style:family="paragraph" style:parent-style-name="List_20_Paragraph">
      <style:paragraph-properties fo:text-align="justify" fo:line-height="115%" fo:margin-bottom="0cm"/>
      <style:text-properties fo:font-size="11pt" style:font-size-asian="11pt" style:font-size-complex="11pt"/>
    </style:style>
    <style:style style:name="T59_1" style:family="text">
      <style:text-properties fo:font-size="11pt" style:font-size-asian="11pt" style:font-size-complex="11pt"/>
    </style:style>
    <style:style style:name="P60" style:family="paragraph" style:parent-style-name="Normal">
      <style:paragraph-properties fo:text-align="justify" fo:line-height="115%" fo:margin-left="0.635cm"/>
      <style:text-properties fo:font-size="11pt" style:font-size-asian="11pt" style:font-size-complex="11pt"/>
    </style:style>
    <style:style style:name="P61" style:family="paragraph" style:parent-style-name="Normal">
      <style:paragraph-properties fo:text-align="justify" fo:line-height="115%"/>
    </style:style>
    <style:style style:name="T61_1" style:family="text">
      <style:text-properties fo:font-size="11pt" style:font-size-asian="11pt" style:font-size-complex="11pt"/>
    </style:style>
    <style:style style:name="P62" style:family="paragraph" style:parent-style-name="Normal">
      <style:paragraph-properties fo:text-align="justify" fo:line-height="115%"/>
      <style:text-properties fo:font-size="11pt" style:font-size-asian="11pt" style:font-size-complex="11pt"/>
    </style:style>
    <style:style style:name="P63" style:family="paragraph" style:parent-style-name="Normal">
      <style:paragraph-properties fo:text-align="justify" fo:line-height="115%"/>
    </style:style>
    <style:style style:name="T63_1" style:family="text">
      <style:text-properties fo:font-size="11pt" style:font-size-asian="11pt" style:font-size-complex="11pt"/>
    </style:style>
    <style:style style:name="T63_2" style:family="text">
      <style:text-properties fo:font-size="11pt" style:font-size-asian="11pt" style:font-size-complex="11pt"/>
    </style:style>
    <style:style style:name="T63_3" style:family="text">
      <style:text-properties fo:font-size="11pt" style:font-size-asian="11pt" style:font-size-complex="11pt"/>
    </style:style>
    <style:style style:name="P64" style:family="paragraph" style:parent-style-name="Normal">
      <style:paragraph-properties fo:text-align="justify" fo:line-height="115%"/>
      <style:text-properties fo:font-size="11pt" style:font-size-asian="11pt" style:font-size-complex="11pt"/>
    </style:style>
    <style:style style:name="P65" style:family="paragraph" style:parent-style-name="Normal">
      <style:paragraph-properties fo:text-align="justify" fo:line-height="115%"/>
    </style:style>
    <style:style style:name="T65_1" style:family="text">
      <style:text-properties fo:font-size="11pt" style:font-size-asian="11pt" style:font-size-complex="11pt"/>
    </style:style>
    <style:style style:name="T65_2" style:family="text">
      <style:text-properties fo:font-size="11pt" style:font-size-asian="11pt" style:font-size-complex="11pt"/>
    </style:style>
    <style:style style:name="T65_3" style:family="text">
      <style:text-properties fo:font-size="11pt" style:font-size-asian="11pt" style:font-size-complex="11pt"/>
    </style:style>
    <style:style style:name="T65_4" style:family="text">
      <style:text-properties fo:font-size="11pt" style:font-size-asian="11pt" style:font-size-complex="11pt"/>
    </style:style>
    <style:style style:name="T65_5" style:family="text">
      <style:text-properties fo:font-size="11pt" style:font-size-asian="11pt" style:font-size-complex="11pt"/>
    </style:style>
    <style:style style:name="T65_6" style:family="text">
      <style:text-properties fo:font-size="11pt" style:font-size-asian="11pt" style:font-size-complex="11pt"/>
    </style:style>
    <style:style style:name="P66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size-complex="11pt"/>
    </style:style>
    <style:style style:name="T66_1" style:family="text">
      <style:text-properties fo:font-size="11pt" style:font-size-asian="11pt" style:font-size-complex="11pt" fo:font-weight="bold" style:font-weight-asian="bold" style:font-weight-complex="bold"/>
    </style:style>
    <style:style style:name="T66_2" style:family="text">
      <style:text-properties fo:font-size="11pt" style:font-size-asian="11pt" style:font-size-complex="11pt"/>
    </style:style>
    <style:style style:name="T66_3" style:family="text">
      <style:text-properties fo:font-size="11pt" style:font-size-asian="11pt" style:font-size-complex="11pt"/>
    </style:style>
    <style:style style:name="T66_4" style:family="text">
      <style:text-properties fo:font-size="11pt" style:font-size-asian="11pt" style:font-size-complex="11pt"/>
    </style:style>
    <style:style style:name="P67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size-complex="11pt"/>
    </style:style>
    <style:style style:name="T67_1" style:family="text">
      <style:text-properties fo:font-size="11pt" style:font-size-asian="11pt" style:font-size-complex="11pt" fo:font-weight="bold" style:font-weight-asian="bold" style:font-weight-complex="bold"/>
    </style:style>
    <style:style style:name="T67_2" style:family="text">
      <style:text-properties fo:font-size="11pt" style:font-size-asian="11pt" style:font-size-complex="11pt"/>
    </style:style>
    <style:style style:name="P68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size-complex="11pt"/>
    </style:style>
    <style:style style:name="T68_1" style:family="text">
      <style:text-properties fo:font-size="11pt" style:font-size-asian="11pt" style:font-size-complex="11pt" fo:font-weight="bold" style:font-weight-asian="bold" style:font-weight-complex="bold"/>
    </style:style>
    <style:style style:name="T68_2" style:family="text">
      <style:text-properties fo:font-size="11pt" style:font-size-asian="11pt" style:font-size-complex="11pt"/>
    </style:style>
    <style:style style:name="T68_3" style:family="text">
      <style:text-properties fo:font-size="11pt" style:font-size-asian="11pt" style:font-size-complex="11pt"/>
    </style:style>
    <style:style style:name="T68_4" style:family="text">
      <style:text-properties fo:font-size="11pt" style:font-size-asian="11pt" style:font-size-complex="11pt"/>
    </style:style>
    <style:style style:name="P69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size-complex="11pt"/>
    </style:style>
    <style:style style:name="T69_1" style:family="text">
      <style:text-properties fo:font-size="11pt" style:font-size-asian="11pt" style:font-size-complex="11pt" fo:font-weight="bold" style:font-weight-asian="bold" style:font-weight-complex="bold"/>
    </style:style>
    <style:style style:name="T69_2" style:family="text">
      <style:text-properties fo:font-size="11pt" style:font-size-asian="11pt" style:font-size-complex="11pt"/>
    </style:style>
    <style:style style:name="P70" style:family="paragraph" style:parent-style-name="Normal">
      <style:paragraph-properties fo:text-align="justify" fo:line-height="115%" fo:margin-left="1.27cm"/>
      <style:text-properties fo:font-size="11pt" style:font-size-asian="11pt" style:font-size-complex="11pt"/>
    </style:style>
    <style:style style:name="P71" style:family="paragraph" style:parent-style-name="Normal">
      <style:paragraph-properties fo:text-align="justify" fo:line-height="115%"/>
    </style:style>
    <style:style style:name="T71_1" style:family="text">
      <style:text-properties fo:font-size="11pt" style:font-size-asian="11pt" style:font-size-complex="11pt"/>
    </style:style>
    <style:style style:name="T71_2" style:family="text">
      <style:text-properties fo:font-size="11pt" style:font-size-asian="11pt" style:font-size-complex="11pt"/>
    </style:style>
    <style:style style:name="T71_3" style:family="text">
      <style:text-properties fo:font-size="11pt" style:font-size-asian="11pt" style:font-size-complex="11pt"/>
    </style:style>
    <style:style style:name="T71_4" style:family="text">
      <style:text-properties fo:font-size="11pt" style:font-size-asian="11pt" style:font-size-complex="11pt"/>
    </style:style>
    <style:style style:name="T71_5" style:family="text">
      <style:text-properties fo:font-size="11pt" style:font-size-asian="11pt" style:font-size-complex="11pt"/>
    </style:style>
    <style:style style:name="T71_6" style:family="text">
      <style:text-properties fo:font-size="11pt" style:font-size-asian="11pt" style:font-size-complex="11pt"/>
    </style:style>
    <style:style style:name="T71_7" style:family="text">
      <style:text-properties fo:font-size="11pt" style:font-size-asian="11pt" style:font-size-complex="11pt"/>
    </style:style>
    <style:style style:name="T71_8" style:family="text">
      <style:text-properties fo:font-size="11pt" style:font-size-asian="11pt" style:font-size-complex="11pt"/>
    </style:style>
    <style:style style:name="T71_9" style:family="text">
      <style:text-properties fo:font-size="11pt" style:font-size-asian="11pt" style:font-size-complex="11pt"/>
    </style:style>
    <style:style style:name="T71_10" style:family="text">
      <style:text-properties fo:font-size="11pt" style:font-size-asian="11pt" style:font-size-complex="11pt"/>
    </style:style>
    <style:style style:name="T71_11" style:family="text">
      <style:text-properties fo:font-size="11pt" style:font-size-asian="11pt" style:font-size-complex="11pt"/>
    </style:style>
    <style:style style:name="T71_12" style:family="text">
      <style:text-properties fo:font-size="11pt" style:font-size-asian="11pt" style:font-size-complex="11pt"/>
    </style:style>
    <style:style style:name="T71_13" style:family="text">
      <style:text-properties fo:font-size="11pt" style:font-size-asian="11pt" style:font-size-complex="11pt"/>
    </style:style>
    <style:style style:name="T71_14" style:family="text">
      <style:text-properties fo:font-size="11pt" style:font-size-asian="11pt" style:font-size-complex="11pt"/>
    </style:style>
    <style:style style:name="T71_15" style:family="text">
      <style:text-properties fo:font-size="11pt" style:font-size-asian="11pt" style:font-size-complex="11pt"/>
    </style:style>
    <style:style style:name="T71_16" style:family="text">
      <style:text-properties fo:font-size="11pt" style:font-size-asian="11pt" style:font-size-complex="11pt"/>
    </style:style>
    <style:style style:name="T71_17" style:family="text">
      <style:text-properties fo:font-size="11pt" style:font-size-asian="11pt" style:font-size-complex="11pt"/>
    </style:style>
    <style:style style:name="T71_18" style:family="text">
      <style:text-properties fo:font-size="11pt" style:font-size-asian="11pt" style:font-size-complex="11pt"/>
    </style:style>
    <style:style style:name="T71_19" style:family="text">
      <style:text-properties fo:font-size="11pt" style:font-size-asian="11pt" style:font-size-complex="11pt"/>
    </style:style>
    <style:style style:name="T71_20" style:family="text">
      <style:text-properties fo:font-size="11pt" style:font-size-asian="11pt" style:font-size-complex="11pt"/>
    </style:style>
    <style:style style:name="T71_21" style:family="text">
      <style:text-properties fo:font-size="11pt" style:font-size-asian="11pt" style:font-size-complex="11pt"/>
    </style:style>
    <style:style style:name="T71_22" style:family="text">
      <style:text-properties fo:font-size="11pt" style:font-size-asian="11pt" style:font-size-complex="11pt"/>
    </style:style>
    <style:style style:name="T71_23" style:family="text">
      <style:text-properties fo:font-size="11pt" style:font-size-asian="11pt" style:font-size-complex="11pt"/>
    </style:style>
    <style:style style:name="T71_24" style:family="text">
      <style:text-properties fo:font-size="11pt" style:font-size-asian="11pt" style:font-size-complex="11pt"/>
    </style:style>
    <style:style style:name="P72" style:family="paragraph" style:parent-style-name="Normal">
      <style:paragraph-properties fo:line-height="115%"/>
      <style:text-properties fo:font-size="10pt" style:font-size-asian="10pt" style:font-size-complex="11pt"/>
    </style:style>
    <style:style style:name="P73" style:family="paragraph" style:parent-style-name="Normal">
      <style:paragraph-properties fo:text-align="justify" fo:line-height="115%"/>
    </style:style>
    <style:style style:name="T73_1" style:family="text">
      <style:text-properties fo:font-size="11pt" style:font-size-asian="11pt" style:font-name-complex="Arial" style:font-size-complex="11pt" fo:font-weight="bold" style:font-weight-asian="bold"/>
    </style:style>
    <style:style style:name="P74" style:family="paragraph" style:parent-style-name="Normal">
      <style:paragraph-properties fo:text-align="justify" fo:line-height="115%"/>
    </style:style>
    <style:style style:name="T74_1" style:family="text">
      <style:text-properties fo:font-size="11pt" style:font-size-asian="11pt" style:font-name-complex="Arial" style:font-size-complex="11pt"/>
    </style:style>
    <style:style style:name="T74_2" style:family="text">
      <style:text-properties fo:font-size="11pt" style:font-size-asian="11pt" style:font-name-complex="Arial" style:font-size-complex="11pt"/>
    </style:style>
    <style:style style:name="T74_3" style:family="text">
      <style:text-properties fo:font-size="11pt" style:font-size-asian="11pt" style:font-name-complex="Arial" style:font-size-complex="11pt"/>
    </style:style>
    <style:style style:name="T74_4" style:family="text">
      <style:text-properties fo:font-size="11pt" style:font-size-asian="11pt" style:font-name-complex="Arial" style:font-size-complex="11pt"/>
    </style:style>
    <style:style style:name="T74_5" style:family="text">
      <style:text-properties fo:font-size="11pt" style:font-size-asian="11pt" style:font-name-complex="Arial" style:font-size-complex="11pt"/>
    </style:style>
    <style:style style:name="T74_6" style:family="text">
      <style:text-properties fo:font-size="11pt" style:font-size-asian="11pt" style:font-name-complex="Arial" style:font-size-complex="11pt"/>
    </style:style>
    <style:style style:name="T74_7" style:family="text">
      <style:text-properties fo:font-size="11pt" style:font-size-asian="11pt" style:font-name-complex="Arial" style:font-size-complex="11pt"/>
    </style:style>
    <style:style style:name="T74_8" style:family="text">
      <style:text-properties fo:font-size="11pt" style:font-size-asian="11pt" style:font-name-complex="Arial" style:font-size-complex="11pt"/>
    </style:style>
    <style:style style:name="T74_9" style:family="text">
      <style:text-properties fo:font-size="11pt" style:font-size-asian="11pt" style:font-name-complex="Arial" style:font-size-complex="11pt"/>
    </style:style>
    <style:style style:name="T74_10" style:family="text">
      <style:text-properties fo:font-size="11pt" style:font-size-asian="11pt" style:font-name-complex="Arial" style:font-size-complex="11pt"/>
    </style:style>
    <style:style style:name="T74_11" style:family="text">
      <style:text-properties fo:font-size="11pt" style:font-size-asian="11pt" style:font-name-complex="Arial" style:font-size-complex="11pt"/>
    </style:style>
    <style:style style:name="T74_12" style:family="text">
      <style:text-properties fo:font-size="11pt" style:font-size-asian="11pt" style:font-name-complex="Arial" style:font-size-complex="11pt"/>
    </style:style>
    <style:style style:name="T74_13" style:family="text">
      <style:text-properties fo:font-size="11pt" style:font-size-asian="11pt" style:font-name-complex="Arial" style:font-size-complex="11pt"/>
    </style:style>
    <style:style style:name="T74_14" style:family="text">
      <style:text-properties fo:font-size="11pt" style:font-size-asian="11pt" style:font-name-complex="Arial" style:font-size-complex="11pt"/>
    </style:style>
    <style:style style:name="T74_15" style:family="text">
      <style:text-properties fo:font-size="11pt" style:font-size-asian="11pt" style:font-name-complex="Arial" style:font-size-complex="11pt"/>
    </style:style>
    <style:style style:name="T74_16" style:family="text">
      <style:text-properties fo:font-size="11pt" style:font-size-asian="11pt" style:font-name-complex="Arial" style:font-size-complex="11pt"/>
    </style:style>
    <style:style style:name="T74_17" style:family="text">
      <style:text-properties fo:font-size="11pt" style:font-size-asian="11pt" style:font-name-complex="Arial" style:font-size-complex="11pt"/>
    </style:style>
    <style:style style:name="T74_18" style:family="text">
      <style:text-properties fo:font-size="11pt" style:font-size-asian="11pt" style:font-name-complex="Arial" style:font-size-complex="11pt"/>
    </style:style>
    <style:style style:name="T74_19" style:family="text">
      <style:text-properties fo:font-size="11pt" style:font-size-asian="11pt" style:font-name-complex="Arial" style:font-size-complex="11pt"/>
    </style:style>
    <style:style style:name="T74_20" style:family="text">
      <style:text-properties fo:font-size="11pt" style:font-size-asian="11pt" style:font-name-complex="Arial" style:font-size-complex="11pt"/>
    </style:style>
    <style:style style:name="T74_21" style:family="text">
      <style:text-properties fo:font-size="11pt" style:font-size-asian="11pt" style:font-name-complex="Arial" style:font-size-complex="11pt"/>
    </style:style>
    <style:style style:name="T74_22" style:family="text">
      <style:text-properties fo:font-size="11pt" style:font-size-asian="11pt" style:font-name-complex="Arial" style:font-size-complex="11pt"/>
    </style:style>
    <style:style style:name="T74_23" style:family="text">
      <style:text-properties fo:font-size="11pt" style:font-size-asian="11pt" style:font-name-complex="Arial" style:font-size-complex="11pt"/>
    </style:style>
    <style:style style:name="T74_24" style:family="text">
      <style:text-properties fo:font-size="11pt" style:font-size-asian="11pt" style:font-name-complex="Arial" style:font-size-complex="11pt"/>
    </style:style>
    <style:style style:name="T74_25" style:family="text">
      <style:text-properties fo:font-size="11pt" style:font-size-asian="11pt" style:font-name-complex="Arial" style:font-size-complex="11pt"/>
    </style:style>
    <style:style style:name="T74_26" style:family="text">
      <style:text-properties fo:font-size="11pt" style:font-size-asian="11pt" style:font-name-complex="Arial" style:font-size-complex="11pt"/>
    </style:style>
    <style:style style:name="T74_27" style:family="text">
      <style:text-properties fo:font-size="11pt" style:font-size-asian="11pt" style:font-name-complex="Arial" style:font-size-complex="11pt"/>
    </style:style>
    <style:style style:name="P75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76" style:family="paragraph" style:parent-style-name="Normal">
      <style:paragraph-properties fo:text-align="justify" fo:line-height="115%"/>
    </style:style>
    <style:style style:name="T76_1" style:family="text">
      <style:text-properties fo:font-size="11pt" style:font-size-asian="11pt" style:font-name-complex="Arial" style:font-size-complex="11pt" fo:language="en" fo:country="US"/>
    </style:style>
    <style:style style:name="T76_2" style:family="text">
      <style:text-properties fo:font-size="11pt" style:font-size-asian="11pt" style:font-name-complex="Arial" style:font-size-complex="11pt" fo:language="en" fo:country="US"/>
    </style:style>
    <style:style style:name="T76_3" style:family="text">
      <style:text-properties fo:font-size="11pt" style:font-size-asian="11pt" style:font-name-complex="Arial" style:font-size-complex="11pt" fo:language="en" fo:country="US"/>
    </style:style>
    <style:style style:name="P7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78" style:family="paragraph" style:parent-style-name="Normal">
      <style:paragraph-properties fo:text-align="justify" fo:line-height="115%"/>
    </style:style>
    <style:style style:name="T78_1" style:family="text">
      <style:text-properties fo:font-size="11pt" style:font-size-asian="11pt" style:font-name-complex="Arial" style:font-size-complex="11pt"/>
    </style:style>
    <style:style style:name="T78_2" style:family="text">
      <style:text-properties fo:font-size="11pt" style:font-size-asian="11pt" style:font-name-complex="Arial" style:font-size-complex="11pt"/>
    </style:style>
    <style:style style:name="T78_3" style:family="text">
      <style:text-properties fo:font-size="11pt" style:font-size-asian="11pt" style:font-name-complex="Arial" style:font-size-complex="11pt"/>
    </style:style>
    <style:style style:name="T78_4" style:family="text">
      <style:text-properties fo:font-size="11pt" style:font-size-asian="11pt" style:font-name-complex="Arial" style:font-size-complex="11pt"/>
    </style:style>
    <style:style style:name="T78_5" style:family="text">
      <style:text-properties fo:font-size="11pt" style:font-size-asian="11pt" style:font-name-complex="Arial" style:font-size-complex="11pt"/>
    </style:style>
    <style:style style:name="T78_6" style:family="text">
      <style:text-properties fo:font-size="11pt" style:font-size-asian="11pt" style:font-name-complex="Arial" style:font-size-complex="11pt"/>
    </style:style>
    <style:style style:name="T78_7" style:family="text">
      <style:text-properties fo:font-size="11pt" style:font-size-asian="11pt" style:font-name-complex="Arial" style:font-size-complex="11pt"/>
    </style:style>
    <style:style style:name="T78_8" style:family="text">
      <style:text-properties fo:font-size="11pt" style:font-size-asian="11pt" style:font-name-complex="Arial" style:font-size-complex="11pt"/>
    </style:style>
    <style:style style:name="T78_9" style:family="text">
      <style:text-properties fo:font-size="11pt" style:font-size-asian="11pt" style:font-name-complex="Arial" style:font-size-complex="11pt"/>
    </style:style>
    <style:style style:name="T78_10" style:family="text">
      <style:text-properties fo:font-size="11pt" style:font-size-asian="11pt" style:font-name-complex="Arial" style:font-size-complex="11pt"/>
    </style:style>
    <style:style style:name="T78_11" style:family="text">
      <style:text-properties fo:font-size="11pt" style:font-size-asian="11pt" style:font-name-complex="Arial" style:font-size-complex="11pt"/>
    </style:style>
    <style:style style:name="T78_12" style:family="text">
      <style:text-properties fo:font-size="11pt" style:font-size-asian="11pt" style:font-name-complex="Arial" style:font-size-complex="11pt"/>
    </style:style>
    <style:style style:name="T78_13" style:family="text">
      <style:text-properties fo:font-size="11pt" style:font-size-asian="11pt" style:font-name-complex="Arial" style:font-size-complex="11pt"/>
    </style:style>
    <style:style style:name="T78_14" style:family="text">
      <style:text-properties fo:font-size="11pt" style:font-size-asian="11pt" style:font-name-complex="Arial" style:font-size-complex="11pt"/>
    </style:style>
    <style:style style:name="T78_15" style:family="text">
      <style:text-properties fo:font-size="11pt" style:font-size-asian="11pt" style:font-name-complex="Arial" style:font-size-complex="11pt"/>
    </style:style>
    <style:style style:name="T78_16" style:family="text">
      <style:text-properties fo:font-size="11pt" style:font-size-asian="11pt" style:font-name-complex="Arial" style:font-size-complex="11pt"/>
    </style:style>
    <style:style style:name="T78_17" style:family="text">
      <style:text-properties fo:font-size="11pt" style:font-size-asian="11pt" style:font-name-complex="Arial" style:font-size-complex="11pt"/>
    </style:style>
    <style:style style:name="T78_18" style:family="text">
      <style:text-properties fo:font-size="11pt" style:font-size-asian="11pt" style:font-name-complex="Arial" style:font-size-complex="11pt"/>
    </style:style>
    <style:style style:name="T78_19" style:family="text">
      <style:text-properties fo:font-size="11pt" style:font-size-asian="11pt" style:font-name-complex="Arial" style:font-size-complex="11pt"/>
    </style:style>
    <style:style style:name="T78_20" style:family="text">
      <style:text-properties fo:font-size="11pt" style:font-size-asian="11pt" style:font-name-complex="Arial" style:font-size-complex="11pt"/>
    </style:style>
    <style:style style:name="T78_21" style:family="text">
      <style:text-properties fo:font-size="11pt" style:font-size-asian="11pt" style:font-name-complex="Arial" style:font-size-complex="11pt"/>
    </style:style>
    <style:style style:name="T78_22" style:family="text">
      <style:text-properties fo:font-size="11pt" style:font-size-asian="11pt" style:font-name-complex="Arial" style:font-size-complex="11pt"/>
    </style:style>
    <style:style style:name="T78_23" style:family="text">
      <style:text-properties fo:font-size="11pt" style:font-size-asian="11pt" style:font-name-complex="Arial" style:font-size-complex="11pt"/>
    </style:style>
    <style:style style:name="T78_24" style:family="text">
      <style:text-properties fo:font-size="11pt" style:font-size-asian="11pt" style:font-name-complex="Arial" style:font-size-complex="11pt"/>
    </style:style>
    <style:style style:name="T78_25" style:family="text">
      <style:text-properties fo:font-size="11pt" style:font-size-asian="11pt" style:font-name-complex="Arial" style:font-size-complex="11pt"/>
    </style:style>
    <style:style style:name="T78_26" style:family="text">
      <style:text-properties fo:font-size="11pt" style:font-size-asian="11pt" style:font-name-complex="Arial" style:font-size-complex="11pt"/>
    </style:style>
    <style:style style:name="T78_27" style:family="text">
      <style:text-properties fo:font-size="11pt" style:font-size-asian="11pt" style:font-name-complex="Arial" style:font-size-complex="11pt"/>
    </style:style>
    <style:style style:name="T78_28" style:family="text">
      <style:text-properties fo:font-size="11pt" style:font-size-asian="11pt" style:font-name-complex="Arial" style:font-size-complex="11pt"/>
    </style:style>
    <style:style style:name="P7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80" style:family="paragraph" style:parent-style-name="Normal">
      <style:paragraph-properties fo:text-align="justify" fo:line-height="115%"/>
    </style:style>
    <style:style style:name="T80_1" style:family="text">
      <style:text-properties fo:font-size="11pt" style:font-size-asian="11pt" style:font-name-complex="Arial" style:font-size-complex="11pt"/>
    </style:style>
    <style:style style:name="T80_2" style:family="text">
      <style:text-properties fo:font-size="11pt" style:font-size-asian="11pt" style:font-name-complex="Arial" style:font-size-complex="11pt"/>
    </style:style>
    <style:style style:name="P81" style:family="paragraph" style:parent-style-name="Normal">
      <style:paragraph-properties fo:text-align="justify" fo:line-height="115%"/>
    </style:style>
    <style:style style:name="T81_1" style:family="text">
      <style:text-properties fo:font-size="11pt" style:font-size-asian="11pt" style:font-name-complex="Arial" style:font-size-complex="11pt"/>
    </style:style>
    <style:style style:name="T81_2" style:family="text">
      <style:text-properties fo:font-size="11pt" style:font-size-asian="11pt" style:font-name-complex="Arial" style:font-size-complex="11pt"/>
    </style:style>
    <style:style style:name="T81_3" style:family="text">
      <style:text-properties fo:font-size="11pt" style:font-size-asian="11pt" style:font-name-complex="Arial" style:font-size-complex="11pt"/>
    </style:style>
    <style:style style:name="T81_4" style:family="text">
      <style:text-properties fo:font-size="11pt" style:font-size-asian="11pt" style:font-name-complex="Arial" style:font-size-complex="11pt"/>
    </style:style>
    <style:style style:name="T81_5" style:family="text">
      <style:text-properties fo:font-size="11pt" style:font-size-asian="11pt" style:font-name-complex="Arial" style:font-size-complex="11pt"/>
    </style:style>
    <style:style style:name="T81_6" style:family="text">
      <style:text-properties fo:font-size="11pt" style:font-size-asian="11pt" style:font-name-complex="Arial" style:font-size-complex="11pt"/>
    </style:style>
    <style:style style:name="T81_7" style:family="text">
      <style:text-properties fo:font-size="11pt" style:font-size-asian="11pt" style:font-name-complex="Arial" style:font-size-complex="11pt"/>
    </style:style>
    <style:style style:name="T81_8" style:family="text">
      <style:text-properties fo:font-size="11pt" style:font-size-asian="11pt" style:font-name-complex="Arial" style:font-size-complex="11pt"/>
    </style:style>
    <style:style style:name="T81_9" style:family="text">
      <style:text-properties fo:font-size="11pt" style:font-size-asian="11pt" style:font-name-complex="Arial" style:font-size-complex="11pt"/>
    </style:style>
    <style:style style:name="T81_10" style:family="text">
      <style:text-properties fo:font-size="11pt" style:font-size-asian="11pt" style:font-name-complex="Arial" style:font-size-complex="11pt"/>
    </style:style>
    <style:style style:name="T81_11" style:family="text">
      <style:text-properties fo:font-size="11pt" style:font-size-asian="11pt" style:font-name-complex="Arial" style:font-size-complex="11pt"/>
    </style:style>
    <style:style style:name="T81_12" style:family="text">
      <style:text-properties fo:font-size="11pt" style:font-size-asian="11pt" style:font-name-complex="Arial" style:font-size-complex="11pt"/>
    </style:style>
    <style:style style:name="T81_13" style:family="text">
      <style:text-properties fo:font-size="11pt" style:font-size-asian="11pt" style:font-name-complex="Arial" style:font-size-complex="11pt"/>
    </style:style>
    <style:style style:name="T81_14" style:family="text">
      <style:text-properties fo:font-size="11pt" style:font-size-asian="11pt" style:font-name-complex="Arial" style:font-size-complex="11pt"/>
    </style:style>
    <style:style style:name="P82" style:family="paragraph" style:parent-style-name="Normal">
      <style:paragraph-properties fo:margin-top="0.071cm"/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83" style:family="paragraph" style:parent-style-name="Normal">
      <style:paragraph-properties fo:text-align="justify" fo:margin-top="0.071cm" fo:margin-bottom="0.071cm"/>
    </style:style>
    <style:style style:name="T83_1" style:family="text">
      <style:text-properties fo:font-size="11pt" style:font-size-asian="11pt" style:font-size-complex="11pt" fo:font-weight="bold" style:font-weight-asian="bold" style:font-weight-complex="bold"/>
    </style:style>
    <style:style style:name="P84" style:family="paragraph" style:parent-style-name="List_20_Paragraph">
      <style:paragraph-properties fo:text-align="justify" fo:text-indent="-0.63cm" fo:line-height="115%" fo:margin-bottom="0cm" fo:margin-left="0.63cm"/>
      <style:text-properties fo:font-size="11pt" style:font-size-asian="11pt" style:font-size-complex="11pt"/>
    </style:style>
    <style:style style:name="T84_1" style:family="text">
      <style:text-properties fo:font-size="11pt" style:font-size-asian="11pt" style:font-size-complex="11pt"/>
    </style:style>
    <style:style style:name="P85" style:family="paragraph" style:parent-style-name="List_20_Paragraph">
      <style:paragraph-properties fo:text-align="justify" fo:text-indent="-0.63cm" fo:line-height="115%" fo:margin-bottom="0cm" fo:margin-left="0.63cm"/>
      <style:text-properties fo:font-size="11pt" style:font-size-asian="11pt" style:font-size-complex="11pt"/>
    </style:style>
    <style:style style:name="T85_1" style:family="text">
      <style:text-properties fo:font-size="11pt" style:font-size-asian="11pt" style:font-size-complex="11pt"/>
    </style:style>
    <style:style style:name="P86" style:family="paragraph" style:parent-style-name="List_20_Paragraph">
      <style:paragraph-properties fo:text-align="justify" fo:text-indent="-0.63cm" fo:line-height="115%" fo:margin-bottom="0cm" fo:margin-left="0.63cm"/>
      <style:text-properties fo:font-size="11pt" style:font-size-asian="11pt" style:font-size-complex="11pt"/>
    </style:style>
    <style:style style:name="T86_1" style:family="text">
      <style:text-properties fo:font-size="11pt" style:font-size-asian="11pt" style:font-size-complex="11pt"/>
    </style:style>
    <style:style style:name="P87" style:family="paragraph" style:parent-style-name="List_20_Paragraph">
      <style:paragraph-properties fo:text-align="justify" fo:text-indent="-0.63cm" fo:line-height="115%" fo:margin-left="0.63cm"/>
      <style:text-properties fo:font-size="11pt" style:font-size-asian="11pt" style:font-size-complex="11pt"/>
    </style:style>
    <style:style style:name="T87_1" style:family="text">
      <style:text-properties fo:font-size="11pt" style:font-size-asian="11pt" style:font-size-complex="11pt"/>
    </style:style>
    <style:style style:name="T87_2" style:family="text">
      <style:text-properties fo:font-size="11pt" style:font-size-asian="11pt" style:font-size-complex="11pt"/>
    </style:style>
    <style:style style:name="P88" style:family="paragraph" style:parent-style-name="Normal">
      <style:paragraph-properties fo:text-align="justify" fo:margin-top="0.071cm" fo:margin-bottom="0.071cm"/>
      <style:text-properties fo:font-size="11pt" style:font-size-asian="11pt" style:font-name-complex="Arial" style:font-size-complex="11pt"/>
    </style:style>
    <style:style style:name="P89" style:family="paragraph" style:parent-style-name="Normal"/>
    <style:style style:name="T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1" style:family="paragraph" style:parent-style-name="Normal">
      <style:paragraph-properties fo:text-align="justify" fo:line-height="115%"/>
    </style:style>
    <style:style style:name="T91_1" style:family="text">
      <style:text-properties fo:font-size="11pt" style:font-size-asian="11pt" style:font-name-complex="Arial" style:font-size-complex="11pt" style:font-weight-complex="bold"/>
    </style:style>
    <style:style style:name="P92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P93" style:family="paragraph" style:parent-style-name="List_20_Paragraph">
      <style:paragraph-properties fo:text-align="justify" fo:line-height="115%" fo:margin-bottom="0cm"/>
    </style:style>
    <style:style style:name="T93_1" style:family="text">
      <style:text-properties fo:font-size="11pt" style:font-size-asian="11pt" style:font-name-complex="Arial" style:font-size-complex="11pt" fo:font-weight="bold" style:font-weight-asian="bold"/>
    </style:style>
    <style:style style:name="T93_2" style:family="text">
      <style:text-properties fo:font-size="11pt" style:font-size-asian="11pt" style:font-name-complex="Arial" style:font-size-complex="11pt"/>
    </style:style>
    <style:style style:name="T93_3" style:family="text">
      <style:text-properties fo:font-size="11pt" style:font-size-asian="11pt" style:font-name-complex="Arial" style:font-size-complex="11pt"/>
    </style:style>
    <style:style style:name="P94" style:family="paragraph" style:parent-style-name="List_20_Paragraph">
      <style:paragraph-properties fo:text-align="justify" fo:line-height="115%" fo:margin-bottom="0cm"/>
    </style:style>
    <style:style style:name="T94_1" style:family="text">
      <style:text-properties fo:font-size="11pt" style:font-size-asian="11pt" style:font-name-complex="Arial" style:font-size-complex="11pt" fo:font-weight="bold" style:font-weight-asian="bold"/>
    </style:style>
    <style:style style:name="T94_2" style:family="text">
      <style:text-properties fo:font-size="11pt" style:font-size-asian="11pt" style:font-name-complex="Arial" style:font-size-complex="11pt"/>
    </style:style>
    <style:style style:name="T94_3" style:family="text">
      <style:text-properties fo:font-size="11pt" style:font-size-asian="11pt" style:font-name-complex="Arial" style:font-size-complex="11pt"/>
    </style:style>
    <style:style style:name="T94_4" style:family="text">
      <style:text-properties fo:font-size="11pt" style:font-size-asian="11pt" style:font-name-complex="Arial" style:font-size-complex="11pt"/>
    </style:style>
    <style:style style:name="T94_5" style:family="text">
      <style:text-properties fo:font-size="11pt" style:font-size-asian="11pt" style:font-name-complex="Arial" style:font-size-complex="11pt"/>
    </style:style>
    <style:style style:name="T94_6" style:family="text">
      <style:text-properties fo:font-size="11pt" style:font-size-asian="11pt" style:font-name-complex="Arial" style:font-size-complex="11pt"/>
    </style:style>
    <style:style style:name="P95" style:family="paragraph" style:parent-style-name="List_20_Paragraph">
      <style:paragraph-properties fo:text-align="justify" fo:line-height="115%" fo:margin-bottom="0cm"/>
    </style:style>
    <style:style style:name="T95_1" style:family="text">
      <style:text-properties fo:font-size="11pt" style:font-size-asian="11pt" style:font-name-complex="Arial" style:font-size-complex="11pt" fo:font-weight="bold" style:font-weight-asian="bold"/>
    </style:style>
    <style:style style:name="T95_2" style:family="text">
      <style:text-properties fo:font-size="11pt" style:font-size-asian="11pt" style:font-name-complex="Arial" style:font-size-complex="11pt" fo:font-weight="bold" style:font-weight-asian="bold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T95_5" style:family="text">
      <style:text-properties fo:font-size="11pt" style:font-size-asian="11pt" style:font-name-complex="Arial" style:font-size-complex="11pt"/>
    </style:style>
    <style:style style:name="T95_6" style:family="text">
      <style:text-properties fo:font-size="11pt" style:font-size-asian="11pt" style:font-name-complex="Arial" style:font-size-complex="11pt"/>
    </style:style>
    <style:style style:name="T95_7" style:family="text">
      <style:text-properties fo:font-size="11pt" style:font-size-asian="11pt" style:font-name-complex="Arial" style:font-size-complex="11pt"/>
    </style:style>
    <style:style style:name="P96" style:family="paragraph" style:parent-style-name="List_20_Paragraph">
      <style:paragraph-properties fo:text-align="justify" fo:line-height="115%" fo:margin-bottom="0cm"/>
    </style:style>
    <style:style style:name="T96_1" style:family="text">
      <style:text-properties fo:font-size="11pt" style:font-size-asian="11pt" style:font-name-complex="Arial" style:font-size-complex="11pt" fo:font-weight="bold" style:font-weight-asian="bold"/>
    </style:style>
    <style:style style:name="T96_2" style:family="text">
      <style:text-properties fo:font-size="11pt" style:font-size-asian="11pt" style:font-name-complex="Arial" style:font-size-complex="11pt"/>
    </style:style>
    <style:style style:name="T96_3" style:family="text">
      <style:text-properties fo:font-size="11pt" style:font-size-asian="11pt" style:font-name-complex="Arial" style:font-size-complex="11pt"/>
    </style:style>
    <style:style style:name="T96_4" style:family="text">
      <style:text-properties fo:font-size="11pt" style:font-size-asian="11pt" style:font-name-complex="Arial" style:font-size-complex="11pt"/>
    </style:style>
    <style:style style:name="T96_5" style:family="text">
      <style:text-properties fo:font-size="11pt" style:font-size-asian="11pt" style:font-name-complex="Arial" style:font-size-complex="11pt"/>
    </style:style>
    <style:style style:name="T96_6" style:family="text">
      <style:text-properties fo:font-size="11pt" style:font-size-asian="11pt" style:font-name-complex="Arial" style:font-size-complex="11pt"/>
    </style:style>
    <style:style style:name="P97" style:family="paragraph" style:parent-style-name="List_20_Paragraph">
      <style:paragraph-properties fo:text-align="justify" fo:line-height="115%" fo:margin-bottom="0cm"/>
    </style:style>
    <style:style style:name="T97_1" style:family="text">
      <style:text-properties fo:font-size="11pt" style:font-size-asian="11pt" style:font-name-complex="Arial" style:font-size-complex="11pt" fo:font-weight="bold" style:font-weight-asian="bold"/>
    </style:style>
    <style:style style:name="T97_2" style:family="text">
      <style:text-properties fo:font-size="11pt" style:font-size-asian="11pt" style:font-name-complex="Arial" style:font-size-complex="11pt"/>
    </style:style>
    <style:style style:name="T97_3" style:family="text">
      <style:text-properties fo:font-size="11pt" style:font-size-asian="11pt" style:font-name-complex="Arial" style:font-size-complex="11pt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T97_6" style:family="text">
      <style:text-properties fo:font-size="11pt" style:font-size-asian="11pt" style:font-name-complex="Arial" style:font-size-complex="11pt"/>
    </style:style>
    <style:style style:name="T97_7" style:family="text">
      <style:text-properties fo:font-size="11pt" style:font-size-asian="11pt" style:font-name-complex="Arial" style:font-size-complex="11pt"/>
    </style:style>
    <style:style style:name="T97_8" style:family="text">
      <style:text-properties fo:font-size="11pt" style:font-size-asian="11pt" style:font-name-complex="Arial" style:font-size-complex="11pt"/>
    </style:style>
    <style:style style:name="T97_9" style:family="text">
      <style:text-properties fo:font-size="11pt" style:font-size-asian="11pt" style:font-name-complex="Arial" style:font-size-complex="11pt"/>
    </style:style>
    <style:style style:name="T97_10" style:family="text">
      <style:text-properties fo:font-size="11pt" style:font-size-asian="11pt" style:font-name-complex="Arial" style:font-size-complex="11pt"/>
    </style:style>
    <style:style style:name="T97_11" style:family="text">
      <style:text-properties fo:font-size="11pt" style:font-size-asian="11pt" style:font-name-complex="Arial" style:font-size-complex="11pt"/>
    </style:style>
    <style:style style:name="T97_12" style:family="text">
      <style:text-properties fo:font-size="11pt" style:font-size-asian="11pt" style:font-name-complex="Arial" style:font-size-complex="11pt"/>
    </style:style>
    <style:style style:name="T97_13" style:family="text">
      <style:text-properties fo:font-size="11pt" style:font-size-asian="11pt" style:font-name-complex="Arial" style:font-size-complex="11pt"/>
    </style:style>
    <style:style style:name="T97_14" style:family="text">
      <style:text-properties fo:font-size="11pt" style:font-size-asian="11pt" style:font-name-complex="Arial" style:font-size-complex="11pt"/>
    </style:style>
    <style:style style:name="T97_15" style:family="text">
      <style:text-properties fo:font-size="11pt" style:font-size-asian="11pt" style:font-name-complex="Arial" style:font-size-complex="11pt"/>
    </style:style>
    <style:style style:name="T97_16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text-properties fo:font-size="11pt" style:font-size-asian="11pt" style:font-name-complex="Arial" style:font-size-complex="11pt"/>
    </style:style>
    <style:style style:name="P99" style:family="paragraph" style:parent-style-name="Normal"/>
    <style:style style:name="T99_1" style:family="text">
      <style:text-properties fo:font-size="11pt" style:font-size-asian="11pt" style:font-name-complex="Arial" style:font-size-complex="11pt"/>
    </style:style>
    <style:style style:name="T99_2" style:family="text">
      <style:text-properties fo:font-size="11pt" style:font-size-asian="11pt" style:font-name-complex="Arial" style:font-size-complex="11pt"/>
    </style:style>
    <style:style style:name="P100" style:family="paragraph" style:parent-style-name="Normal">
      <style:text-properties fo:font-size="11pt" style:font-size-asian="11pt" style:font-name-complex="Arial" style:font-size-complex="11pt"/>
    </style:style>
    <style:style style:name="P101" style:family="paragraph" style:parent-style-name="Normal"/>
    <style:style style:name="T101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1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1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able4" style:family="table">
      <style:table-properties table:align="left" style:width="15.903cm" fo:margin-left="0cm"/>
    </style:style>
    <style:style style:name="Column16" style:family="table-column">
      <style:table-column-properties style:column-width="11.236cm"/>
    </style:style>
    <style:style style:name="Column17" style:family="table-column">
      <style:table-column-properties style:column-width="2.514cm"/>
    </style:style>
    <style:style style:name="Column18" style:family="table-column">
      <style:table-column-properties style:column-width="2.154cm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00%" fo:margin-bottom="0cm"/>
    </style:style>
    <style:style style:name="T1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10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1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2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1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3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1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17" style:family="paragraph" style:parent-style-name="Normal">
      <style:text-properties fo:background-color="#ffff00" fo:font-size="10pt" style:font-size-asian="10pt" style:font-name-complex="Arial" style:font-size-complex="10pt" style:font-weight-complex="bold"/>
    </style:style>
    <style:style style:name="P118" style:family="paragraph" style:parent-style-name="Normal">
      <style:text-properties fo:background-color="#ffff00" fo:font-size="11pt" style:font-size-asian="11pt" style:font-size-complex="11pt" fo:language="en" fo:font-weight="bold" style:font-weight-asian="bold"/>
    </style:style>
    <style:style style:name="P119" style:family="paragraph" style:parent-style-name="Normal">
      <style:paragraph-properties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9_1" style:family="text">
      <style:text-properties fo:font-size="11pt" style:font-size-asian="11pt" style:font-size-complex="11pt" fo:font-weight="bold" style:font-weight-asian="bold" style:font-weight-complex="bold"/>
    </style:style>
    <style:style style:name="P120" style:family="paragraph" style:parent-style-name="Normal">
      <style:paragraph-properties fo:text-align="justify"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background-color="#ffff00" fo:font-size="11pt" style:font-size-asian="11pt" style:font-size-complex="11pt"/>
    </style:style>
    <style:style style:name="P121" style:family="paragraph" style:parent-style-name="Normal">
      <style:paragraph-properties fo:text-align="justify" fo:line-height="115%"/>
    </style:style>
    <style:style style:name="T121_1" style:family="text">
      <style:text-properties fo:font-size="11pt" style:font-size-asian="11pt" style:font-name-complex="Arial" style:font-size-complex="11pt" fo:font-weight="bold" style:font-weight-asian="bold"/>
    </style:style>
    <style:style style:name="T121_2" style:family="text">
      <style:text-properties fo:font-size="11pt" style:font-size-asian="11pt" style:font-name-complex="Arial" style:font-size-complex="11pt" fo:font-weight="bold" style:font-weight-asian="bold"/>
    </style:style>
    <style:style style:name="T121_3" style:family="text">
      <style:text-properties fo:font-size="11pt" style:font-size-asian="11pt" style:font-name-complex="Arial" style:font-size-complex="11pt"/>
    </style:style>
    <style:style style:name="T121_4" style:family="text">
      <style:text-properties fo:font-size="11pt" style:font-size-asian="11pt" style:font-name-complex="Arial" style:font-size-complex="11pt"/>
    </style:style>
    <style:style style:name="T121_5" style:family="text">
      <style:text-properties fo:font-size="11pt" style:font-size-asian="11pt" style:font-name-complex="Arial" style:font-size-complex="11pt"/>
    </style:style>
    <style:style style:name="T121_6" style:family="text">
      <style:text-properties fo:font-size="11pt" style:font-size-asian="11pt" style:font-name-complex="Arial" style:font-size-complex="11pt"/>
    </style:style>
    <style:style style:name="T121_7" style:family="text">
      <style:text-properties fo:font-size="11pt" style:font-size-asian="11pt" style:font-name-complex="Arial" style:font-size-complex="11pt"/>
    </style:style>
    <style:style style:name="T121_8" style:family="text">
      <style:text-properties fo:font-size="11pt" style:font-size-asian="11pt" style:font-name-complex="Arial" style:font-size-complex="11pt"/>
    </style:style>
    <style:style style:name="T121_9" style:family="text">
      <style:text-properties fo:font-size="11pt" style:font-size-asian="11pt" style:font-name-complex="Arial" style:font-size-complex="11pt"/>
    </style:style>
    <style:style style:name="T121_10" style:family="text">
      <style:text-properties fo:font-size="11pt" style:font-size-asian="11pt" style:font-name-complex="Arial" style:font-size-complex="11pt"/>
    </style:style>
    <style:style style:name="T121_11" style:family="text">
      <style:text-properties fo:font-size="11pt" style:font-size-asian="11pt" style:font-name-complex="Arial" style:font-size-complex="11pt"/>
    </style:style>
    <style:style style:name="T121_12" style:family="text">
      <style:text-properties fo:font-size="11pt" style:font-size-asian="11pt" style:font-name-complex="Arial" style:font-size-complex="11pt"/>
    </style:style>
    <style:style style:name="T121_13" style:family="text">
      <style:text-properties fo:font-size="11pt" style:font-size-asian="11pt" style:font-name-complex="Arial" style:font-size-complex="11pt"/>
    </style:style>
    <style:style style:name="T121_14" style:family="text">
      <style:text-properties fo:font-size="11pt" style:font-size-asian="11pt" style:font-name-complex="Arial" style:font-size-complex="11pt"/>
    </style:style>
    <style:style style:name="T121_15" style:family="text">
      <style:text-properties fo:font-size="11pt" style:font-size-asian="11pt" style:font-name-complex="Arial" style:font-size-complex="11pt"/>
    </style:style>
    <style:style style:name="T121_16" style:family="text">
      <style:text-properties fo:font-size="11pt" style:font-size-asian="11pt" style:font-name-complex="Arial" style:font-size-complex="11pt"/>
    </style:style>
    <style:style style:name="T121_17" style:family="text">
      <style:text-properties fo:font-size="11pt" style:font-size-asian="11pt" style:font-name-complex="Arial" style:font-size-complex="11pt"/>
    </style:style>
    <style:style style:name="T121_18" style:family="text">
      <style:text-properties fo:font-size="11pt" style:font-size-asian="11pt" style:font-name-complex="Arial" style:font-size-complex="11pt"/>
    </style:style>
    <style:style style:name="P122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22_1" style:family="text">
      <style:text-properties fo:font-size="11pt" style:font-size-asian="11pt" style:font-name-complex="Arial" style:font-size-complex="11pt" fo:font-weight="bold" style:font-weight-asian="bold"/>
    </style:style>
    <style:style style:name="T122_2" style:family="text">
      <style:text-properties fo:font-size="11pt" style:font-size-asian="11pt" style:font-name-complex="Arial" style:font-size-complex="11pt" fo:font-weight="bold" style:font-weight-asian="bold"/>
    </style:style>
    <style:style style:name="T122_3" style:family="text">
      <style:text-properties fo:font-size="11pt" style:font-size-asian="11pt" style:font-name-complex="Arial" style:font-size-complex="11pt"/>
    </style:style>
    <style:style style:name="T122_4" style:family="text">
      <style:text-properties fo:font-size="11pt" style:font-size-asian="11pt" style:font-name-complex="Arial" style:font-size-complex="11pt"/>
    </style:style>
    <style:style style:name="P123" style:family="paragraph" style:parent-style-name="Normal">
      <style:paragraph-properties fo:text-align="justify" fo:line-height="115%"/>
    </style:style>
    <style:style style:name="T123_1" style:family="text">
      <style:text-properties fo:font-size="11pt" style:font-size-asian="11pt" style:font-name-complex="Arial" style:font-size-complex="11pt" fo:font-weight="bold" style:font-weight-asian="bold"/>
    </style:style>
    <style:style style:name="T123_2" style:family="text">
      <style:text-properties fo:font-size="11pt" style:font-size-asian="11pt" style:font-name-complex="Arial" style:font-size-complex="11pt" fo:font-weight="bold" style:font-weight-asian="bold"/>
    </style:style>
    <style:style style:name="T123_3" style:family="text">
      <style:text-properties fo:font-size="11pt" style:font-size-asian="11pt" style:font-name-complex="Arial" style:font-size-complex="11pt"/>
    </style:style>
    <style:style style:name="T123_4" style:family="text">
      <style:text-properties fo:font-size="11pt" style:font-size-asian="11pt" style:font-name-complex="Arial" style:font-size-complex="11pt"/>
    </style:style>
    <style:style style:name="T123_5" style:family="text">
      <style:text-properties fo:font-size="11pt" style:font-size-asian="11pt" style:font-name-complex="Arial" style:font-size-complex="11pt"/>
    </style:style>
    <style:style style:name="T123_6" style:family="text">
      <style:text-properties fo:font-size="11pt" style:font-size-asian="11pt" style:font-name-complex="Arial" style:font-size-complex="11pt"/>
    </style:style>
    <style:style style:name="P124" style:family="paragraph" style:parent-style-name="Normal">
      <style:paragraph-properties fo:text-align="justify" fo:line-height="115%"/>
    </style:style>
    <style:style style:name="T124_1" style:family="text">
      <style:text-properties fo:font-size="11pt" style:font-size-asian="11pt" style:font-name-complex="Arial" style:font-size-complex="11pt" fo:font-weight="bold" style:font-weight-asian="bold"/>
    </style:style>
    <style:style style:name="T124_2" style:family="text">
      <style:text-properties fo:font-size="11pt" style:font-size-asian="11pt" style:font-name-complex="Arial" style:font-size-complex="11pt" fo:font-weight="bold" style:font-weight-asian="bold"/>
    </style:style>
    <style:style style:name="T124_3" style:family="text">
      <style:text-properties fo:font-size="11pt" style:font-size-asian="11pt" style:font-name-complex="Arial" style:font-size-complex="11pt" fo:font-weight="bold" style:font-weight-asian="bold"/>
    </style:style>
    <style:style style:name="T124_4" style:family="text">
      <style:text-properties fo:font-size="11pt" style:font-size-asian="11pt" style:font-name-complex="Arial" style:font-size-complex="11pt"/>
    </style:style>
    <style:style style:name="T124_5" style:family="text">
      <style:text-properties fo:font-size="11pt" style:font-size-asian="11pt" style:font-name-complex="Arial" style:font-size-complex="11pt"/>
    </style:style>
    <style:style style:name="T124_6" style:family="text">
      <style:text-properties fo:font-size="11pt" style:font-size-asian="11pt" style:font-name-complex="Arial" style:font-size-complex="11pt"/>
    </style:style>
    <style:style style:name="T124_7" style:family="text">
      <style:text-properties fo:font-size="11pt" style:font-size-asian="11pt" style:font-name-complex="Arial" style:font-size-complex="11pt"/>
    </style:style>
    <style:style style:name="T124_8" style:family="text">
      <style:text-properties fo:font-size="11pt" style:font-size-asian="11pt" style:font-name-complex="Arial" style:font-size-complex="11pt"/>
    </style:style>
    <style:style style:name="T124_9" style:family="text">
      <style:text-properties fo:font-size="11pt" style:font-size-asian="11pt" style:font-name-complex="Arial" style:font-size-complex="11pt"/>
    </style:style>
    <style:style style:name="T124_10" style:family="text">
      <style:text-properties fo:font-size="11pt" style:font-size-asian="11pt" style:font-name-complex="Arial" style:font-size-complex="11pt"/>
    </style:style>
    <style:style style:name="T124_11" style:family="text">
      <style:text-properties fo:font-size="11pt" style:font-size-asian="11pt" style:font-name-complex="Arial" style:font-size-complex="11pt"/>
    </style:style>
    <style:style style:name="T124_12" style:family="text">
      <style:text-properties fo:font-size="11pt" style:font-size-asian="11pt" style:font-name-complex="Arial" style:font-size-complex="11pt"/>
    </style:style>
    <style:style style:name="T124_13" style:family="text">
      <style:text-properties fo:font-size="11pt" style:font-size-asian="11pt" style:font-name-complex="Arial" style:font-size-complex="11pt"/>
    </style:style>
    <style:style style:name="T124_14" style:family="text">
      <style:text-properties fo:font-size="11pt" style:font-size-asian="11pt" style:font-name-complex="Arial" style:font-size-complex="11pt"/>
    </style:style>
    <style:style style:name="T124_15" style:family="text">
      <style:text-properties fo:font-size="11pt" style:font-size-asian="11pt" style:font-name-complex="Arial" style:font-size-complex="11pt"/>
    </style:style>
    <style:style style:name="T124_16" style:family="text">
      <style:text-properties fo:font-size="11pt" style:font-size-asian="11pt" style:font-name-complex="Arial" style:font-size-complex="11pt"/>
    </style:style>
    <style:style style:name="T124_17" style:family="text">
      <style:text-properties fo:font-size="11pt" style:font-size-asian="11pt" style:font-name-complex="Arial" style:font-size-complex="11pt"/>
    </style:style>
    <style:style style:name="T124_18" style:family="text" style:parent-style-name="Annotation_20_reference">
      <style:text-properties fo:font-size="11pt" style:font-size-asian="11pt" style:font-name-complex="Arial" style:font-size-complex="11pt"/>
    </style:style>
    <style:style style:name="T124_19" style:family="text">
      <style:text-properties fo:font-size="11pt" style:font-size-asian="11pt" style:font-name-complex="Arial" style:font-size-complex="11pt"/>
    </style:style>
    <style:style style:name="T124_20" style:family="text">
      <style:text-properties fo:font-size="11pt" style:font-size-asian="11pt" style:font-name-complex="Arial" style:font-size-complex="11pt"/>
    </style:style>
    <style:style style:name="T124_21" style:family="text">
      <style:text-properties fo:font-size="11pt" style:font-size-asian="11pt" style:font-name-complex="Arial" style:font-size-complex="11pt"/>
    </style:style>
    <style:style style:name="T124_22" style:family="text">
      <style:text-properties fo:font-size="11pt" style:font-size-asian="11pt" style:font-name-complex="Arial" style:font-size-complex="11pt"/>
    </style:style>
    <style:style style:name="P125" style:family="paragraph" style:parent-style-name="Normal">
      <style:paragraph-properties fo:text-align="justify" fo:line-height="115%"/>
    </style:style>
    <style:style style:name="T125_1" style:family="text">
      <style:text-properties fo:font-size="11pt" style:font-size-asian="11pt" style:font-name-complex="Arial" style:font-size-complex="11pt" fo:font-weight="bold" style:font-weight-asian="bold"/>
    </style:style>
    <style:style style:name="T125_2" style:family="text">
      <style:text-properties fo:font-size="11pt" style:font-size-asian="11pt" style:font-name-complex="Arial" style:font-size-complex="11pt" fo:font-weight="bold" style:font-weight-asian="bold"/>
    </style:style>
    <style:style style:name="T125_3" style:family="text">
      <style:text-properties fo:font-size="11pt" style:font-size-asian="11pt" style:font-name-complex="Arial" style:font-size-complex="11pt"/>
    </style:style>
    <style:style style:name="P126" style:family="paragraph" style:parent-style-name="Normal">
      <style:paragraph-properties fo:text-align="justify" fo:line-height="115%"/>
    </style:style>
    <style:style style:name="T126_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126_2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3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4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5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6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7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8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T126_9" style:family="text">
      <style:text-properties fo:font-size="11pt" style:font-size-asian="11pt" style:font-name-complex="Arial" style:font-size-complex="11pt" style:font-weight-complex="bold"/>
    </style:style>
    <style:style style:name="T126_10" style:family="text">
      <style:text-properties fo:font-size="11pt" style:font-size-asian="11pt" style:font-name-complex="Arial" style:font-size-complex="11pt" fo:language="en" fo:country="US" style:font-weight-complex="bold"/>
    </style:style>
    <style:style style:name="P127" style:family="paragraph" style:parent-style-name="Normal">
      <style:paragraph-properties fo:text-align="justify" fo:line-height="108%" fo:margin-bottom="0.282cm"/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 fo:line-height="115%"/>
    </style:style>
    <style:style style:name="T128_1" style:family="text">
      <style:text-properties fo:font-size="11pt" style:font-size-asian="11pt" style:font-name-complex="Arial" style:font-size-complex="11pt" fo:font-weight="bold" style:font-weight-asian="bold"/>
    </style:style>
    <style:style style:name="P129" style:family="paragraph" style:parent-style-name="List_20_Paragraph">
      <style:paragraph-properties fo:text-indent="-0.63cm" fo:line-height="115%" fo:margin-bottom="0cm" fo:margin-left="0.63cm"/>
      <style:text-properties fo:font-size="11pt" style:font-size-asian="11pt" style:font-name-complex="Arial" style:font-size-complex="11pt"/>
    </style:style>
    <style:style style:name="T129_1" style:family="text">
      <style:text-properties fo:font-size="11pt" style:font-size-asian="11pt" style:font-name-complex="Arial" style:font-size-complex="11pt" fo:font-weight="bold" style:font-weight-asian="bold"/>
    </style:style>
    <style:style style:name="T129_2" style:family="text">
      <style:text-properties fo:font-size="11pt" style:font-size-asian="11pt" style:font-name-complex="Arial" style:font-size-complex="11pt"/>
    </style:style>
    <style:style style:name="P130" style:family="paragraph" style:parent-style-name="List_20_Paragraph">
      <style:paragraph-properties fo:line-height="115%"/>
      <style:text-properties fo:font-size="11pt" style:font-size-asian="11pt" style:font-name-complex="Arial" style:font-size-complex="11pt"/>
    </style:style>
    <style:style style:name="T130_1" style:family="text">
      <style:text-properties fo:font-size="11pt" style:font-size-asian="11pt" style:font-name-complex="Arial" style:font-size-complex="11pt" fo:font-weight="bold" style:font-weight-asian="bold"/>
    </style:style>
    <style:style style:name="T130_2" style:family="text">
      <style:text-properties fo:font-size="11pt" style:font-size-asian="11pt" style:font-name-complex="Arial" style:font-size-complex="11pt"/>
    </style:style>
    <style:style style:name="T130_3" style:family="text">
      <style:text-properties fo:font-size="11pt" style:font-size-asian="11pt" style:font-name-complex="Arial" style:font-size-complex="11pt"/>
    </style:style>
    <style:style style:name="T130_4" style:family="text">
      <style:text-properties fo:font-size="11pt" style:font-size-asian="11pt" style:font-name-complex="Arial" style:font-size-complex="11pt"/>
    </style:style>
    <style:style style:name="T130_5" style:family="text">
      <style:text-properties fo:font-size="11pt" style:font-size-asian="11pt" style:font-name-complex="Arial" style:font-size-complex="11pt"/>
    </style:style>
    <style:style style:name="T130_6" style:family="text">
      <style:text-properties fo:font-size="11pt" style:font-size-asian="11pt" style:font-name-complex="Arial" style:font-size-complex="11pt"/>
    </style:style>
    <style:style style:name="T130_7" style:family="text">
      <style:text-properties fo:font-size="11pt" style:font-size-asian="11pt" style:font-name-complex="Arial" style:font-size-complex="11pt"/>
    </style:style>
    <style:style style:name="T130_8" style:family="text">
      <style:text-properties fo:font-size="11pt" style:font-size-asian="11pt" style:font-name-complex="Arial" style:font-size-complex="11pt"/>
    </style:style>
    <style:style style:name="T130_9" style:family="text">
      <style:text-properties fo:font-size="11pt" style:font-size-asian="11pt" style:font-name-complex="Arial" style:font-size-complex="11pt"/>
    </style:style>
    <style:style style:name="T130_10" style:family="text">
      <style:text-properties fo:font-size="11pt" style:font-size-asian="11pt" style:font-name-complex="Arial" style:font-size-complex="11pt"/>
    </style:style>
    <style:style style:name="T130_11" style:family="text">
      <style:text-properties fo:font-size="11pt" style:font-size-asian="11pt" style:font-name-complex="Arial" style:font-size-complex="11pt"/>
    </style:style>
    <style:style style:name="P131" style:family="paragraph" style:parent-style-name="List_20_Paragraph">
      <style:paragraph-properties fo:line-height="115%" fo:margin-bottom="0cm"/>
    </style:style>
    <style:style style:name="T131_1" style:family="text">
      <style:text-properties fo:font-size="11pt" style:font-size-asian="11pt" style:font-name-complex="Arial" style:font-size-complex="11pt" fo:font-weight="bold" style:font-weight-asian="bold"/>
    </style:style>
    <style:style style:name="T131_2" style:family="text">
      <style:text-properties fo:font-size="11pt" style:font-size-asian="11pt" style:font-name-complex="Arial" style:font-size-complex="11pt" style:font-weight-complex="bold"/>
    </style:style>
    <style:style style:name="P132" style:family="paragraph" style:parent-style-name="Normal">
      <style:paragraph-properties fo:break-before="page" fo:line-height="108%" fo:margin-bottom="0.282cm"/>
    </style:style>
    <style:style style:name="P133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3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4_1" style:family="text">
      <style:text-properties fo:font-style="normal" style:font-style-asian="normal"/>
    </style:style>
    <style:style style:name="T134_2" style:family="text">
      <style:text-properties fo:font-style="normal" style:font-style-asian="normal"/>
    </style:style>
    <style:style style:name="P13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6" style:family="paragraph" style:parent-style-name="Normal"/>
    <style:style style:name="T13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6_4" style:family="text"/>
    <style:style style:name="T136_5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6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38" style:family="paragraph" style:parent-style-name="Normal">
      <style:paragraph-properties fo:text-align="justify" fo:line-height="115%"/>
    </style:style>
    <style:style style:name="T138_1" style:family="text">
      <style:text-properties fo:font-size="11pt" style:font-size-asian="11pt" style:font-name-complex="Arial" style:font-size-complex="11pt"/>
    </style:style>
    <style:style style:name="T138_2" style:family="text">
      <style:text-properties fo:font-size="11pt" style:font-size-asian="11pt" style:font-name-complex="Arial" style:font-size-complex="11pt"/>
    </style:style>
    <style:style style:name="T138_3" style:family="text">
      <style:text-properties fo:font-size="11pt" style:font-size-asian="11pt" style:font-name-complex="Arial" style:font-size-complex="11pt"/>
    </style:style>
    <style:style style:name="P13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40" style:family="paragraph" style:parent-style-name="Normal">
      <style:paragraph-properties fo:text-align="justify" fo:line-height="115%"/>
    </style:style>
    <style:style style:name="T140_1" style:family="text">
      <style:text-properties fo:font-size="11pt" style:font-size-asian="11pt" style:font-name-complex="Arial" style:font-size-complex="11pt"/>
    </style:style>
    <style:style style:name="P141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1_1" style:family="text">
      <style:text-properties fo:font-size="11pt" style:font-size-asian="11pt" style:font-name-complex="Arial" style:font-size-complex="11pt"/>
    </style:style>
    <style:style style:name="P142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2_1" style:family="text">
      <style:text-properties fo:font-size="11pt" style:font-size-asian="11pt" style:font-name-complex="Arial" style:font-size-complex="11pt"/>
    </style:style>
    <style:style style:name="P14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3_1" style:family="text">
      <style:text-properties fo:font-size="11pt" style:font-size-asian="11pt" style:font-name-complex="Arial" style:font-size-complex="11pt"/>
    </style:style>
    <style:style style:name="P144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45" style:family="paragraph" style:parent-style-name="Normal">
      <style:paragraph-properties fo:text-align="justify" fo:line-height="115%"/>
    </style:style>
    <style:style style:name="T145_1" style:family="text">
      <style:text-properties fo:font-size="11pt" style:font-size-asian="11pt" style:font-name-complex="Arial" style:font-size-complex="11pt"/>
    </style:style>
    <style:style style:name="P146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6_1" style:family="text">
      <style:text-properties fo:font-size="11pt" style:font-size-asian="11pt" style:font-name-complex="Arial" style:font-size-complex="11pt"/>
    </style:style>
    <style:style style:name="P14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7_1" style:family="text">
      <style:text-properties fo:font-size="11pt" style:font-size-asian="11pt" style:font-name-complex="Arial" style:font-size-complex="11pt"/>
    </style:style>
    <style:style style:name="P148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8_1" style:family="text">
      <style:text-properties fo:font-size="11pt" style:font-size-asian="11pt" style:font-name-complex="Arial" style:font-size-complex="11pt"/>
    </style:style>
    <style:style style:name="P14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149_1" style:family="text">
      <style:text-properties fo:font-size="11pt" style:font-size-asian="11pt" style:font-name-complex="Arial" style:font-size-complex="11pt"/>
    </style:style>
    <style:style style:name="T149_2" style:family="text">
      <style:text-properties fo:font-size="11pt" style:font-size-asian="11pt" style:font-name-complex="Arial" style:font-size-complex="11pt"/>
    </style:style>
    <style:style style:name="P150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51" style:family="paragraph" style:parent-style-name="Normal">
      <style:paragraph-properties fo:text-align="justify" fo:line-height="115%"/>
    </style:style>
    <style:style style:name="T151_1" style:family="text">
      <style:text-properties fo:font-size="11pt" style:font-size-asian="11pt" style:font-name-complex="Arial" style:font-size-complex="11pt"/>
    </style:style>
    <style:style style:name="P152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53" style:family="paragraph" style:parent-style-name="Normal">
      <style:paragraph-properties fo:text-align="justify" fo:line-height="115%"/>
    </style:style>
    <style:style style:name="T153_1" style:family="text">
      <style:text-properties fo:font-size="11pt" style:font-size-asian="11pt" style:font-name-complex="Arial" style:font-size-complex="11pt"/>
    </style:style>
    <style:style style:name="T153_2" style:family="text">
      <style:text-properties fo:font-size="11pt" style:font-size-asian="11pt" style:font-name-complex="Arial" style:font-size-complex="11pt"/>
    </style:style>
    <style:style style:name="T153_3" style:family="text">
      <style:text-properties fo:font-size="11pt" style:font-size-asian="11pt" style:font-name-complex="Arial" style:font-size-complex="11pt"/>
    </style:style>
    <style:style style:name="T153_4" style:family="text">
      <style:text-properties fo:font-size="11pt" style:font-size-asian="11pt" style:font-name-complex="Arial" style:font-size-complex="11pt"/>
    </style:style>
    <style:style style:name="T153_5" style:family="text">
      <style:text-properties fo:font-size="11pt" style:font-size-asian="11pt" style:font-name-complex="Arial" style:font-size-complex="11pt"/>
    </style:style>
    <style:style style:name="T153_6" style:family="text">
      <style:text-properties fo:font-size="11pt" style:font-size-asian="11pt" style:font-name-complex="Arial" style:font-size-complex="11pt"/>
    </style:style>
    <style:style style:name="T153_7" style:family="text">
      <style:text-properties fo:font-size="11pt" style:font-size-asian="11pt" style:font-name-complex="Arial" style:font-size-complex="11pt"/>
    </style:style>
    <style:style style:name="T153_8" style:family="text">
      <style:text-properties fo:font-size="11pt" style:font-size-asian="11pt" style:font-name-complex="Arial" style:font-size-complex="11pt"/>
    </style:style>
    <style:style style:name="T153_9" style:family="text">
      <style:text-properties fo:font-size="11pt" style:font-size-asian="11pt" style:font-name-complex="Arial" style:font-size-complex="11pt"/>
    </style:style>
    <style:style style:name="T153_10" style:family="text">
      <style:text-properties fo:font-size="11pt" style:font-size-asian="11pt" style:font-name-complex="Arial" style:font-size-complex="11pt"/>
    </style:style>
    <style:style style:name="T153_11" style:family="text">
      <style:text-properties fo:font-size="11pt" style:font-size-asian="11pt" style:font-name-complex="Arial" style:font-size-complex="11pt"/>
    </style:style>
    <style:style style:name="T153_12" style:family="text">
      <style:text-properties fo:font-size="11pt" style:font-size-asian="11pt" style:font-name-complex="Arial" style:font-size-complex="11pt"/>
    </style:style>
    <style:style style:name="P154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55" style:family="paragraph" style:parent-style-name="Normal">
      <style:paragraph-properties fo:text-align="justify" fo:line-height="115%"/>
    </style:style>
    <style:style style:name="T155_1" style:family="text">
      <style:text-properties fo:font-size="11pt" style:font-size-asian="11pt" style:font-name-complex="Arial" style:font-size-complex="11pt"/>
    </style:style>
    <style:style style:name="P156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157" style:family="paragraph" style:parent-style-name="Normal"/>
    <style:style style:name="T15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7_4" style:family="text">
      <style:text-properties fo:font-size="11pt" style:font-size-asian="11pt" style:font-name-complex="Arial" style:font-size-complex="11pt" fo:font-weight="bold" style:font-weight-asian="bold"/>
    </style:style>
    <style:style style:name="T157_5" style:family="text">
      <style:text-properties fo:font-size="11pt" style:font-size-asian="11pt" style:font-name-complex="Arial" style:font-size-complex="11pt" style:font-weight-complex="bold"/>
    </style:style>
    <style:style style:name="T157_6" style:family="text">
      <style:text-properties fo:font-size="11pt" style:font-size-asian="11pt" style:font-name-complex="Arial" style:font-size-complex="11pt" style:font-weight-complex="bold"/>
    </style:style>
    <style:style style:name="P158" style:family="paragraph" style:parent-style-name="Normal">
      <style:text-properties fo:background-color="#ffff00" fo:color="#000000" fo:font-size="10pt" style:font-size-asian="10pt" style:font-size-complex="10pt"/>
    </style:style>
    <style:style style:name="P159" style:family="paragraph" style:parent-style-name="Normal">
      <style:paragraph-properties fo:text-align="justify" fo:line-height="115%"/>
    </style:style>
    <style:style style:name="T159_1" style:family="text">
      <style:text-properties fo:color="#000000" fo:font-size="11pt" style:font-size-asian="11pt" style:font-size-complex="11pt"/>
    </style:style>
    <style:style style:name="P160" style:family="paragraph" style:parent-style-name="Normal">
      <style:paragraph-properties fo:text-align="justify" fo:line-height="115%"/>
      <style:text-properties fo:color="#000000" fo:font-size="11pt" style:font-size-asian="11pt" style:font-size-complex="11pt"/>
    </style:style>
    <style:style style:name="P161" style:family="paragraph" style:parent-style-name="Normal">
      <style:paragraph-properties fo:text-align="justify" fo:line-height="115%"/>
    </style:style>
    <style:style style:name="T161_1" style:family="text">
      <style:text-properties fo:color="#000000" fo:font-size="11pt" style:font-size-asian="11pt" style:font-size-complex="11pt"/>
    </style:style>
    <style:style style:name="P162" style:family="paragraph" style:parent-style-name="Normal">
      <style:paragraph-properties fo:text-align="justify" fo:line-height="115%"/>
      <style:text-properties fo:color="#000000" fo:font-size="11pt" style:font-size-asian="11pt" style:font-size-complex="11pt"/>
    </style:style>
    <style:style style:name="P163" style:family="paragraph" style:parent-style-name="Normal">
      <style:paragraph-properties fo:text-align="justify" fo:line-height="115%"/>
    </style:style>
    <style:style style:name="T163_1" style:family="text">
      <style:text-properties fo:color="#000000" fo:font-size="11pt" style:font-size-asian="11pt" style:font-size-complex="11pt"/>
    </style:style>
    <style:style style:name="T163_2" style:family="text">
      <style:text-properties fo:color="#000000" fo:font-size="11pt" style:font-size-asian="11pt" style:font-size-complex="11pt"/>
    </style:style>
    <style:style style:name="T163_3" style:family="text">
      <style:text-properties fo:color="#000000" fo:font-size="11pt" style:font-size-asian="11pt" style:font-size-complex="11pt"/>
    </style:style>
    <style:style style:name="P164" style:family="paragraph" style:parent-style-name="Normal">
      <style:paragraph-properties fo:text-align="justify"/>
      <style:text-properties fo:color="#000000" fo:font-size="11pt" style:font-size-asian="11pt" style:font-size-complex="11pt"/>
    </style:style>
    <style:style style:name="Table5" style:family="table">
      <style:table-properties table:align="left" style:width="15.903cm" fo:margin-left="0cm"/>
    </style:style>
    <style:style style:name="Column19" style:family="table-column">
      <style:table-column-properties style:column-width="15.903cm"/>
    </style:style>
    <style:style style:name="Row14" style:family="table-row"/>
    <style:style style:name="Cell56" style:family="table-cell">
      <style:table-cell-properties style:vertical-align="top" fo:border-top="#ffd966 0.018cm solid" fo:border-bottom="#ffd966 0.053cm solid" fo:padding-left="0.19cm" fo:border-left="#ffd966 0.018cm solid" fo:padding-right="0.19cm" fo:border-right="#ffd966 0.018cm solid" fo:wrap-option="wrap"/>
    </style:style>
    <style:style style:name="P165" style:family="paragraph" style:parent-style-name="Normal">
      <style:paragraph-properties fo:text-align="justify" fo:line-height="100%" fo:margin-bottom="0cm"/>
    </style:style>
    <style:style style:name="T16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P166" style:family="paragraph" style:parent-style-name="Normal">
      <style:paragraph-properties fo:text-align="justify" fo:line-height="100%" fo:margin-bottom="0cm"/>
    </style:style>
    <style:style style:name="T16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bold"/>
    </style:style>
    <style:style style:name="P167" style:family="paragraph" style:parent-style-name="List_20_Paragraph">
      <style:paragraph-properties fo:text-align="justify" fo:text-indent="-1.27cm" fo:line-height="115%" fo:margin-bottom="0cm" fo:margin-left="1.27cm"/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67_1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67_2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67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67_4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67_5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P168" style:family="paragraph" style:parent-style-name="List_20_Paragraph">
      <style:paragraph-properties fo:text-align="justify" fo:line-height="115%" fo:margin-bottom="0cm" fo:margin-left="1.27cm"/>
    </style:style>
    <style:style style:name="T168_1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68_2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68_3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P169" style:family="paragraph" style:parent-style-name="Normal">
      <style:paragraph-properties fo:text-align="justify" fo:line-height="115%" fo:margin-bottom="0cm"/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70" style:family="paragraph" style:parent-style-name="List_20_Paragraph">
      <style:paragraph-properties fo:text-align="justify" fo:text-indent="-1.27cm" fo:line-height="115%" fo:margin-bottom="0cm" fo:margin-left="1.27cm"/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70_1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P171" style:family="paragraph" style:parent-style-name="Normal">
      <style:paragraph-properties fo:text-align="justify" fo:line-height="115%" fo:margin-bottom="0cm" fo:margin-left="1.27cm"/>
    </style:style>
    <style:style style:name="T171_1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2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3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4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5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6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171_7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P172" style:family="paragraph" style:parent-style-name="Normal">
      <style:paragraph-properties fo:text-align="justify"/>
      <style:text-properties fo:color="#000000" fo:font-size="11pt" style:font-size-asian="11pt" style:font-size-complex="11pt"/>
    </style:style>
    <style:style style:name="P173" style:family="paragraph" style:parent-style-name="Normal">
      <style:paragraph-properties fo:text-align="justify" fo:line-height="115%"/>
    </style:style>
    <style:style style:name="T173_1" style:family="text">
      <style:text-properties fo:color="#000000" fo:font-size="11pt" style:font-size-asian="11pt" style:font-size-complex="11pt"/>
    </style:style>
    <style:style style:name="T173_2" style:family="text">
      <style:text-properties fo:color="#000000" style:font-name="Cambria Math" fo:font-size="11pt" style:font-size-asian="11pt" style:font-name-complex="Cambria Math" style:font-size-complex="11pt"/>
    </style:style>
    <style:style style:name="T173_3" style:family="text">
      <style:text-properties fo:color="#000000" fo:font-size="11pt" style:font-size-asian="11pt" style:font-size-complex="11pt"/>
    </style:style>
    <style:style style:name="T173_4" style:family="text">
      <style:text-properties fo:color="#000000" fo:font-size="11pt" style:font-size-asian="11pt" style:font-name-complex="Arial" style:font-size-complex="11pt"/>
    </style:style>
    <style:style style:name="T173_5" style:family="text">
      <style:text-properties fo:color="#000000" fo:font-size="11pt" style:font-size-asian="11pt" style:font-size-complex="11pt"/>
    </style:style>
    <style:style style:name="T173_6" style:family="text">
      <style:text-properties fo:color="#000000" style:font-name="Cambria Math" fo:font-size="11pt" style:font-size-asian="11pt" style:font-name-complex="Cambria Math" style:font-size-complex="11pt"/>
    </style:style>
    <style:style style:name="T173_7" style:family="text">
      <style:text-properties fo:color="#000000" fo:font-size="11pt" style:font-size-asian="11pt" style:font-size-complex="11pt"/>
    </style:style>
    <style:style style:name="T173_8" style:family="text">
      <style:text-properties fo:color="#000000" fo:font-size="11pt" style:font-size-asian="11pt" style:font-size-complex="11pt"/>
    </style:style>
    <style:style style:name="T173_9" style:family="text">
      <style:text-properties fo:color="#000000" fo:font-size="11pt" style:font-size-asian="11pt" style:font-size-complex="11pt"/>
    </style:style>
    <style:style style:name="T173_10" style:family="text">
      <style:text-properties fo:color="#000000" style:font-name="Cambria Math" fo:font-size="11pt" style:font-size-asian="11pt" style:font-name-complex="Cambria Math" style:font-size-complex="11pt"/>
    </style:style>
    <style:style style:name="T173_11" style:family="text">
      <style:text-properties fo:color="#000000" fo:font-size="11pt" style:font-size-asian="11pt" style:font-size-complex="11pt"/>
    </style:style>
    <style:style style:name="T173_12" style:family="text">
      <style:text-properties fo:color="#000000" fo:font-size="11pt" style:font-size-asian="11pt" style:font-size-complex="11pt"/>
    </style:style>
    <style:style style:name="T173_13" style:family="text">
      <style:text-properties fo:color="#000000" fo:font-size="11pt" style:font-size-asian="11pt" style:font-size-complex="11pt"/>
    </style:style>
    <style:style style:name="T173_14" style:family="text">
      <style:text-properties fo:color="#000000" fo:font-size="11pt" style:font-size-asian="11pt" style:font-size-complex="11pt"/>
    </style:style>
    <style:style style:name="T173_15" style:family="text">
      <style:text-properties fo:color="#000000" fo:font-size="11pt" style:font-size-asian="11pt" style:font-size-complex="11pt"/>
    </style:style>
    <style:style style:name="P174" style:family="paragraph" style:parent-style-name="Normal">
      <style:paragraph-properties fo:text-align="justify" fo:line-height="115%"/>
      <style:text-properties fo:color="#000000" fo:font-size="11pt" style:font-size-asian="11pt" style:font-size-complex="11pt"/>
    </style:style>
    <style:style style:name="P175" style:family="paragraph" style:parent-style-name="Normal">
      <style:paragraph-properties fo:text-align="justify" fo:line-height="115%"/>
    </style:style>
    <style:style style:name="T175_1" style:family="text">
      <style:text-properties fo:color="#000000" fo:font-size="11pt" style:font-size-asian="11pt" style:font-size-complex="11pt"/>
    </style:style>
    <style:style style:name="T175_2" style:family="text">
      <style:text-properties fo:color="#000000" style:font-name="Cambria Math" fo:font-size="11pt" style:font-size-asian="11pt" style:font-name-complex="Cambria Math" style:font-size-complex="11pt"/>
    </style:style>
    <style:style style:name="T175_3" style:family="text">
      <style:text-properties fo:color="#000000" fo:font-size="11pt" style:font-size-asian="11pt" style:font-size-complex="11pt"/>
    </style:style>
    <style:style style:name="T175_4" style:family="text">
      <style:text-properties fo:color="#000000" fo:font-size="11pt" style:font-size-asian="11pt" style:font-size-complex="11pt"/>
    </style:style>
    <style:style style:name="T175_5" style:family="text">
      <style:text-properties fo:color="#000000" fo:font-size="11pt" style:font-size-asian="11pt" style:font-size-complex="11pt"/>
    </style:style>
    <style:style style:name="T175_6" style:family="text">
      <style:text-properties fo:color="#000000" fo:font-size="11pt" style:font-size-asian="11pt" style:font-size-complex="11pt"/>
    </style:style>
    <style:style style:name="P176" style:family="paragraph" style:parent-style-name="Normal">
      <style:paragraph-properties fo:text-align="justify" fo:line-height="115%"/>
      <style:text-properties fo:color="#000000" fo:font-size="11pt" style:font-size-asian="11pt" style:font-size-complex="11pt"/>
    </style:style>
    <style:style style:name="P177" style:family="paragraph" style:parent-style-name="Normal">
      <style:paragraph-properties fo:text-align="justify" fo:line-height="115%"/>
    </style:style>
    <style:style style:name="T177_1" style:family="text">
      <style:text-properties fo:color="#000000" fo:font-size="11pt" style:font-size-asian="11pt" style:font-size-complex="11pt"/>
    </style:style>
    <style:style style:name="T177_2" style:family="text">
      <style:text-properties fo:color="#000000" style:font-name="Cambria Math" fo:font-size="11pt" style:font-size-asian="11pt" style:font-name-complex="Cambria Math" style:font-size-complex="11pt"/>
    </style:style>
    <style:style style:name="T177_3" style:family="text">
      <style:text-properties fo:color="#000000" fo:font-size="11pt" style:font-size-asian="11pt" style:font-size-complex="11pt"/>
    </style:style>
    <style:style style:name="T177_4" style:family="text">
      <style:text-properties fo:color="#000000" style:font-name="Cambria Math" fo:font-size="11pt" style:font-size-asian="11pt" style:font-name-complex="Cambria Math" style:font-size-complex="11pt"/>
    </style:style>
    <style:style style:name="T177_5" style:family="text">
      <style:text-properties fo:color="#000000" fo:font-size="11pt" style:font-size-asian="11pt" style:font-size-complex="11pt"/>
    </style:style>
    <style:style style:name="T177_6" style:family="text">
      <style:text-properties fo:color="#000000" style:font-name="Cambria Math" fo:font-size="11pt" style:font-size-asian="11pt" style:font-name-complex="Cambria Math" style:font-size-complex="11pt"/>
    </style:style>
    <style:style style:name="T177_7" style:family="text">
      <style:text-properties fo:color="#000000" fo:font-size="11pt" style:font-size-asian="11pt" style:font-size-complex="11pt"/>
    </style:style>
    <style:style style:name="T177_8" style:family="text">
      <style:text-properties fo:color="#000000" fo:font-size="11pt" style:font-size-asian="11pt" style:font-size-complex="11pt"/>
    </style:style>
    <style:style style:name="T177_9" style:family="text">
      <style:text-properties fo:color="#000000" fo:font-size="11pt" style:font-size-asian="11pt" style:font-size-complex="11pt"/>
    </style:style>
    <style:style style:name="P178" style:family="paragraph" style:parent-style-name="Normal">
      <style:text-properties fo:background-color="#ffff00" fo:color="#000000" fo:font-size="11pt" style:font-size-asian="11pt" style:font-size-complex="11pt"/>
    </style:style>
    <style:style style:name="Table6" style:family="table">
      <style:table-properties table:align="left" style:width="15.903cm" fo:margin-left="0cm"/>
    </style:style>
    <style:style style:name="Column20" style:family="table-column">
      <style:table-column-properties style:column-width="15.903cm"/>
    </style:style>
    <style:style style:name="Row15" style:family="table-row"/>
    <style:style style:name="Cell57" style:family="table-cell">
      <style:table-cell-properties style:vertical-align="top" fo:border-top="#ffd966 0.018cm solid" fo:border-bottom="#ffd966 0.053cm solid" fo:padding-left="0.19cm" fo:border-left="#ffd966 0.018cm solid" fo:padding-right="0.19cm" fo:border-right="#ffd966 0.018cm solid" fo:wrap-option="wrap"/>
    </style:style>
    <style:style style:name="P179" style:family="paragraph" style:parent-style-name="Normal">
      <style:paragraph-properties fo:text-align="justify" fo:line-height="100%" fo:margin-bottom="0cm"/>
    </style:style>
    <style:style style:name="T179_1" style:family="text">
      <style:text-properties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P180" style:family="paragraph" style:parent-style-name="Normal">
      <style:paragraph-properties fo:text-align="justify" fo:line-height="100%" fo:margin-bottom="0cm"/>
    </style:style>
    <style:style style:name="T180_1" style:family="text">
      <style:text-properties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P181" style:family="paragraph" style:parent-style-name="List_20_Paragraph">
      <style:paragraph-properties fo:text-align="justify" fo:text-indent="-1.27cm" fo:line-height="100%" fo:margin-bottom="0.423cm" fo:margin-left="1.27cm"/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1_1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1_2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1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P182" style:family="paragraph" style:parent-style-name="List_20_Paragraph">
      <style:paragraph-properties fo:text-align="justify" fo:line-height="100%" fo:margin-bottom="0.423cm" fo:margin-left="1.27cm"/>
    </style:style>
    <style:style style:name="T182_1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2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3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4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5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6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7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2_8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P183" style:family="paragraph" style:parent-style-name="List_20_Paragraph">
      <style:paragraph-properties fo:text-align="justify" fo:text-indent="-1.27cm" fo:line-height="100%" fo:margin-bottom="0.423cm" fo:margin-left="1.27cm"/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T183_1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3_2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3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3_4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84" style:family="paragraph" style:parent-style-name="List_20_Paragraph">
      <style:paragraph-properties fo:text-align="justify" fo:line-height="100%" fo:margin-bottom="0.423cm" fo:margin-left="1.27cm"/>
    </style:style>
    <style:style style:name="T184_1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2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3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4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5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6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4_7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normal"/>
    </style:style>
    <style:style style:name="P185" style:family="paragraph" style:parent-style-name="List_20_Paragraph">
      <style:paragraph-properties fo:text-align="justify" fo:text-indent="-1.27cm" fo:line-height="100%" fo:margin-bottom="0.423cm" fo:margin-left="1.27cm"/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T185_1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normal"/>
    </style:style>
    <style:style style:name="P186" style:family="paragraph" style:parent-style-name="List_20_Paragraph">
      <style:paragraph-properties fo:text-align="justify" fo:line-height="100%" fo:margin-bottom="0.423cm" fo:margin-left="1.27cm"/>
    </style:style>
    <style:style style:name="T186_1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6_2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6_3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6_4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T186_5" style:family="text">
      <style:text-properties fo:font-style="italic" style:font-style-asian="italic" style:font-style-complex="italic" fo:color="#bf8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normal" style:font-weight-asian="normal" style:font-weight-complex="bold"/>
    </style:style>
    <style:style style:name="P187" style:family="paragraph" style:parent-style-name="Normal">
      <style:text-properties fo:background-color="#ffff00" fo:color="#000000" fo:font-size="11pt" style:font-size-asian="11pt" style:font-size-complex="11pt"/>
    </style:style>
    <style:style style:name="P188" style:family="paragraph" style:parent-style-name="Normal"/>
    <style:style style:name="T188_1" style:family="text">
      <style:text-properties fo:color="#000000" fo:font-size="11pt" style:font-size-asian="11pt" style:font-size-complex="11pt" fo:language="en" fo:country="US" fo:font-weight="bold" style:font-weight-asian="bold" style:font-weight-complex="bold"/>
    </style:style>
    <style:style style:name="P189" style:family="paragraph" style:parent-style-name="Normal">
      <style:paragraph-properties fo:text-align="justify" fo:line-height="115%"/>
    </style:style>
    <style:style style:name="T189_1" style:family="text">
      <style:text-properties fo:color="#000000" fo:font-size="11pt" style:font-size-asian="11pt" style:font-size-complex="11pt"/>
    </style:style>
    <style:style style:name="P190" style:family="paragraph" style:parent-style-name="Normal">
      <style:paragraph-properties fo:text-align="justify"/>
      <style:text-properties fo:color="#000000" fo:font-size="11pt" style:font-size-asian="11pt" style:font-size-complex="11pt" fo:language="en" fo:country="US"/>
    </style:style>
    <style:style style:name="Table7" style:family="table">
      <style:table-properties table:align="left" style:width="15.903cm" fo:margin-left="0cm"/>
    </style:style>
    <style:style style:name="Column21" style:family="table-column">
      <style:table-column-properties style:column-width="15.903cm"/>
    </style:style>
    <style:style style:name="Row16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191_2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T193_2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T193_3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T193_4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T193_5" style:family="text">
      <style:text-properties fo:color="#bf8f00"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GB" fo:country-complex="SA"/>
    </style:style>
    <style:style style:name="P194" style:family="paragraph" style:parent-style-name="Normal">
      <style:text-properties fo:color="#000000" fo:font-size="11pt" style:font-size-asian="11pt" style:font-size-complex="11pt" fo:language="en" fo:country="US"/>
    </style:style>
    <style:style style:name="P195" style:family="paragraph" style:parent-style-name="Normal">
      <style:text-properties fo:color="#000000" fo:font-size="11pt" style:font-size-asian="11pt" style:font-size-complex="11pt"/>
    </style:style>
    <style:style style:name="P196" style:family="paragraph" style:parent-style-name="Normal"/>
    <style:style style:name="T196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97" style:family="paragraph" style:parent-style-name="Normal">
      <style:text-properties fo:font-size="11pt" style:font-size-asian="11pt" style:font-name-complex="Arial" style:font-size-complex="11pt"/>
    </style:style>
    <style:style style:name="P198" style:family="paragraph" style:parent-style-name="Normal">
      <style:paragraph-properties fo:text-align="justify" fo:line-height="115%"/>
    </style:style>
    <style:style style:name="T198_1" style:family="text">
      <style:text-properties fo:font-size="11pt" style:font-size-asian="11pt" style:font-name-complex="Arial" style:font-size-complex="11pt"/>
    </style:style>
    <style:style style:name="T198_2" style:family="text">
      <style:text-properties fo:font-size="11pt" style:font-size-asian="11pt" style:font-name-complex="Arial" style:font-size-complex="11pt" fo:font-weight="bold" style:font-weight-asian="bold"/>
    </style:style>
    <style:style style:name="T198_3" style:family="text">
      <style:text-properties fo:font-size="11pt" style:font-size-asian="11pt" style:font-name-complex="Arial" style:font-size-complex="11pt"/>
    </style:style>
    <style:style style:name="T198_4" style:family="text">
      <style:text-properties fo:font-size="11pt" style:font-size-asian="11pt" style:font-name-complex="Arial" style:font-size-complex="11pt" fo:font-weight="bold" style:font-weight-asian="bold"/>
    </style:style>
    <style:style style:name="T198_5" style:family="text">
      <style:text-properties fo:font-size="11pt" style:font-size-asian="11pt" style:font-name-complex="Arial" style:font-size-complex="11pt"/>
    </style:style>
    <style:style style:name="T198_6" style:family="text">
      <style:text-properties fo:font-size="11pt" style:font-size-asian="11pt" style:font-name-complex="Arial" style:font-size-complex="11pt"/>
    </style:style>
    <style:style style:name="T198_7" style:family="text">
      <style:text-properties fo:font-size="11pt" style:font-size-asian="11pt" style:font-name-complex="Arial" style:font-size-complex="11pt"/>
    </style:style>
    <style:style style:name="P19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200" style:family="paragraph" style:parent-style-name="Normal">
      <style:paragraph-properties fo:text-align="justify" fo:line-height="115%"/>
    </style:style>
    <style:style style:name="T200_1" style:family="text">
      <style:text-properties fo:font-size="11pt" style:font-size-asian="11pt" style:font-name-complex="Arial" style:font-size-complex="11pt"/>
    </style:style>
    <style:style style:name="P201" style:family="paragraph" style:parent-style-name="Normal">
      <style:paragraph-properties fo:text-align="justify" fo:line-height="115%"/>
    </style:style>
    <style:style style:name="T201_1" style:family="text">
      <style:text-properties fo:font-size="11pt" style:font-size-asian="11pt" style:font-name-complex="Arial" style:font-size-complex="11pt"/>
    </style:style>
    <style:style style:name="P202" style:family="paragraph" style:parent-style-name="Normal">
      <style:paragraph-properties fo:text-align="justify" fo:line-height="115%"/>
    </style:style>
    <style:style style:name="T202_1" style:family="text">
      <style:text-properties fo:font-size="11pt" style:font-size-asian="11pt" style:font-name-complex="Arial" style:font-size-complex="11pt"/>
    </style:style>
    <style:style style:name="P20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204" style:family="paragraph" style:parent-style-name="Normal">
      <style:paragraph-properties fo:text-align="justify" fo:line-height="115%"/>
    </style:style>
    <style:style style:name="T204_1" style:family="text">
      <style:text-properties fo:font-size="11pt" style:font-size-asian="11pt" style:font-name-complex="Arial" style:font-size-complex="11pt"/>
    </style:style>
    <style:style style:name="T204_2" style:family="text">
      <style:text-properties fo:font-size="11pt" style:font-size-asian="11pt" style:font-name-complex="Arial" style:font-size-complex="11pt" fo:font-weight="bold" style:font-weight-asian="bold"/>
    </style:style>
    <style:style style:name="T204_3" style:family="text">
      <style:text-properties fo:font-size="11pt" style:font-size-asian="11pt" style:font-name-complex="Arial" style:font-size-complex="11pt"/>
    </style:style>
    <style:style style:name="T204_4" style:family="text">
      <style:text-properties fo:font-size="11pt" style:font-size-asian="11pt" style:font-name-complex="Arial" style:font-size-complex="11pt"/>
    </style:style>
    <style:style style:name="T204_5" style:family="text">
      <style:text-properties fo:font-size="11pt" style:font-size-asian="11pt" style:font-name-complex="Arial" style:font-size-complex="11pt"/>
    </style:style>
    <style:style style:name="P205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206" style:family="paragraph" style:parent-style-name="Normal">
      <style:paragraph-properties fo:text-align="justify" fo:line-height="115%"/>
    </style:style>
    <style:style style:name="T206_1" style:family="text">
      <style:text-properties fo:font-size="11pt" style:font-size-asian="11pt" style:font-name-complex="Arial" style:font-size-complex="11pt" fo:font-weight="bold" style:font-weight-asian="bold"/>
    </style:style>
    <style:style style:name="T206_2" style:family="text">
      <style:text-properties fo:font-size="11pt" style:font-size-asian="11pt" style:font-name-complex="Arial" style:font-size-complex="11pt"/>
    </style:style>
    <style:style style:name="T206_3" style:family="text">
      <style:text-properties fo:font-size="11pt" style:font-size-asian="11pt" style:font-name-complex="Arial" style:font-size-complex="11pt"/>
    </style:style>
    <style:style style:name="T206_4" style:family="text">
      <style:text-properties fo:font-size="11pt" style:font-size-asian="11pt" style:font-name-complex="Arial" style:font-size-complex="11pt"/>
    </style:style>
    <style:style style:name="T206_5" style:family="text">
      <style:text-properties fo:font-size="11pt" style:font-size-asian="11pt" style:font-name-complex="Arial" style:font-size-complex="11pt"/>
    </style:style>
    <style:style style:name="P207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20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0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0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1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1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3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3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3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1pt" fo:language="en" fo:language-asian="en" fo:country-asian="GB"/>
    </style:style>
    <style:style style:name="P23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33_1" style:family="text">
      <style:text-properties fo:font-style="normal" style:font-style-asian="normal"/>
    </style:style>
    <style:style style:name="T233_2" style:family="text">
      <style:text-properties fo:font-style="normal" style:font-style-asian="normal"/>
    </style:style>
    <style:style style:name="T233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34" style:family="paragraph" style:parent-style-name="Normal">
      <style:text-properties fo:font-size="11pt" style:font-size-asian="11pt" style:font-size-complex="11pt"/>
    </style:style>
    <style:style style:name="Table8" style:family="table">
      <style:table-properties table:align="left" style:width="16.503cm" fo:margin-left="-0.259cm"/>
    </style:style>
    <style:style style:name="Column22" style:family="table-column">
      <style:table-column-properties style:column-width="3.013cm"/>
    </style:style>
    <style:style style:name="Column23" style:family="table-column">
      <style:table-column-properties style:column-width="1.087cm"/>
    </style:style>
    <style:style style:name="Column24" style:family="table-column">
      <style:table-column-properties style:column-width="1.653cm"/>
    </style:style>
    <style:style style:name="Column25" style:family="table-column">
      <style:table-column-properties style:column-width="5.791cm"/>
    </style:style>
    <style:style style:name="Column26" style:family="table-column">
      <style:table-column-properties style:column-width="4.96cm"/>
    </style:style>
    <style:style style:name="Row17" style:family="table-row">
      <style:table-row-properties style:min-row-height="0.863cm"/>
    </style:style>
    <style:style style:name="Cell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8" style:family="table-row">
      <style:table-row-properties style:min-row-height="0.612cm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0.609cm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27" style:family="table-column">
      <style:table-column-properties style:column-width="3.701cm"/>
    </style:style>
    <style:style style:name="Column28" style:family="table-column">
      <style:table-column-properties style:column-width="4.309cm"/>
    </style:style>
    <style:style style:name="Column29" style:family="table-column">
      <style:table-column-properties style:column-width="8.484cm"/>
    </style:style>
    <style:style style:name="Row20" style:family="table-row">
      <style:table-row-properties style:min-row-height="0.482cm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2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529cm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fo:font-size="10pt" style:font-size-asian="10pt" style:font-name-complex="Arial" style:font-size-complex="11pt" style:font-weight-complex="bold"/>
    </style:style>
    <style:style style:name="P26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64" style:family="paragraph" style:parent-style-name="Normal">
      <style:paragraph-properties fo:text-align="justify"/>
    </style:style>
    <style:style style:name="T264_1" style:family="text">
      <style:text-properties fo:font-size="11pt" style:font-size-asian="11pt" style:font-size-complex="11pt" fo:font-weight="bold" style:font-weight-asian="bold" style:font-weight-complex="bold"/>
    </style:style>
    <style:style style:name="T264_2" style:family="text">
      <style:text-properties fo:font-size="11pt" style:font-size-asian="11pt" style:font-size-complex="11pt" fo:font-weight="bold" style:font-weight-asian="bold" style:font-weight-complex="bold"/>
    </style:style>
    <style:style style:name="T264_3" style:family="text">
      <style:text-properties fo:font-size="11pt" style:font-size-asian="11pt" style:font-size-complex="11pt" fo:font-weight="bold" style:font-weight-asian="bold" style:font-weight-complex="bold"/>
    </style:style>
    <style:style style:name="P265" style:family="paragraph" style:parent-style-name="Normal">
      <style:text-properties fo:font-size="10pt" style:font-size-asian="10pt" style:font-name-complex="Arial" style:font-size-complex="10pt"/>
    </style:style>
    <style:style style:name="P266" style:family="paragraph" style:parent-style-name="Normal"/>
    <style:style style:name="T266_1" style:family="text">
      <style:text-properties fo:font-size="10pt" style:font-size-asian="10pt" style:font-name-complex="Arial" style:font-size-complex="10pt"/>
    </style:style>
    <style:style style:name="P267" style:family="paragraph" style:parent-style-name="Normal">
      <style:text-properties fo:font-size="10pt" style:font-size-asian="10pt" style:font-name-complex="Arial" style:font-size-complex="10pt"/>
    </style:style>
    <style:style style:name="P268" style:family="paragraph" style:parent-style-name="Normal">
      <style:paragraph-properties fo:text-align="justify"/>
    </style:style>
    <style:style style:name="T2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70" style:family="paragraph" style:parent-style-name="Normal"/>
    <style:style style:name="T270_1" style:family="text">
      <style:text-properties fo:font-size="10pt" style:font-size-asian="10pt"/>
    </style:style>
    <style:style style:name="P271" style:family="paragraph" style:parent-style-name="Normal">
      <style:text-properties fo:font-size="10pt" style:font-size-asian="10pt" style:font-size-complex="11pt"/>
    </style:style>
    <style:style style:name="P272" style:family="paragraph" style:parent-style-name="Normal">
      <style:text-properties fo:font-size="10pt" style:font-size-asian="10pt" style:font-size-complex="11pt"/>
    </style:style>
    <style:style style:name="P273" style:family="paragraph" style:parent-style-name="Normal">
      <style:text-properties fo:font-size="10pt" style:font-size-asian="10pt" style:font-size-complex="10pt"/>
    </style:style>
    <style:style style:name="Table10" style:family="table">
      <style:table-properties table:align="left" style:width="16.163cm" fo:margin-left="-0.259cm"/>
    </style:style>
    <style:style style:name="Column30" style:family="table-column">
      <style:table-column-properties style:column-width="2.974cm"/>
    </style:style>
    <style:style style:name="Column31" style:family="table-column">
      <style:table-column-properties style:column-width="1.053cm"/>
    </style:style>
    <style:style style:name="Column32" style:family="table-column">
      <style:table-column-properties style:column-width="1.635cm"/>
    </style:style>
    <style:style style:name="Column33" style:family="table-column">
      <style:table-column-properties style:column-width="5.666cm"/>
    </style:style>
    <style:style style:name="Column34" style:family="table-column">
      <style:table-column-properties style:column-width="4.835cm"/>
    </style:style>
    <style:style style:name="Row24" style:family="table-row">
      <style:table-row-properties style:min-row-height="0.863cm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5" style:family="table-row">
      <style:table-row-properties style:min-row-height="0.612cm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>
      <style:table-row-properties style:min-row-height="0.609cm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4" style:family="paragraph" style:parent-style-name="Normal">
      <style:text-properties fo:font-weight="bold" style:font-weight-asian="bold" style:font-weight-complex="bold"/>
    </style:style>
    <style:style style:name="Table11" style:family="table">
      <style:table-properties table:align="left" style:width="15.903cm" fo:margin-left="0cm"/>
    </style:style>
    <style:style style:name="Column35" style:family="table-column">
      <style:table-column-properties style:column-width="4.835cm"/>
    </style:style>
    <style:style style:name="Column36" style:family="table-column">
      <style:table-column-properties style:column-width="4.755cm"/>
    </style:style>
    <style:style style:name="Column37" style:family="table-column">
      <style:table-column-properties style:column-width="6.313cm"/>
    </style:style>
    <style:style style:name="Row27" style:family="table-row">
      <style:table-row-properties style:min-row-height="0.482cm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8" style:family="table-row">
      <style:table-row-properties style:min-row-height="0.529cm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4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29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Row29" style:family="table-row">
      <style:table-row-properties style:min-row-height="0.529cm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529cm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30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30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30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P3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US" fo:country-asian="GB" fo:country-complex="SA"/>
    </style:style>
    <style:style style:name="P31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3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16" style:family="paragraph" style:parent-style-name="Normal">
      <style:paragraph-properties fo:text-align="justify"/>
    </style:style>
    <style:style style:name="T31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fo:font-size="11pt" style:font-size-asian="11pt" style:font-name-complex="Arial" style:font-size-complex="11pt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1pt" style:font-size-asian="11pt" style:font-name-complex="Arial" style:font-size-complex="11pt"/>
    </style:style>
    <style:style style:name="T319_2" style:family="text">
      <style:text-properties fo:font-size="11pt" style:font-size-asian="11pt" style:font-name-complex="Arial" style:font-size-complex="11pt"/>
    </style:style>
    <style:style style:name="P32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21" style:family="paragraph" style:parent-style-name="List_20_Paragraph">
      <style:paragraph-properties fo:text-align="justify" style:line-height-at-least="0.529cm"/>
      <style:text-properties fo:font-size="11pt" style:font-size-asian="11pt" style:font-name-complex="Arial" style:font-size-complex="11pt"/>
    </style:style>
    <style:style style:name="T321_1" style:family="text">
      <style:text-properties fo:font-size="11pt" style:font-size-asian="11pt" style:font-name-complex="Arial" style:font-size-complex="11pt"/>
    </style:style>
    <style:style style:name="T321_2" style:family="text">
      <style:text-properties fo:font-size="11pt" style:font-size-asian="11pt" style:font-name-complex="Arial" style:font-size-complex="11pt" fo:font-weight="bold" style:font-weight-asian="bold"/>
    </style:style>
    <style:style style:name="T321_3" style:family="text">
      <style:text-properties fo:font-size="11pt" style:font-size-asian="11pt" style:font-name-complex="Arial" style:font-size-complex="11pt" fo:font-weight="bold" style:font-weight-asian="bold"/>
    </style:style>
    <style:style style:name="T321_4" style:family="text">
      <style:text-properties fo:font-size="11pt" style:font-size-asian="11pt" style:font-name-complex="Arial" style:font-size-complex="11pt"/>
    </style:style>
    <style:style style:name="T321_5" style:family="text">
      <style:text-properties fo:font-size="11pt" style:font-size-asian="11pt" style:font-name-complex="Arial" style:font-size-complex="11pt"/>
    </style:style>
    <style:style style:name="T321_6" style:family="text">
      <style:text-properties fo:font-size="11pt" style:font-size-asian="11pt" style:font-name-complex="Arial" style:font-size-complex="11pt"/>
    </style:style>
    <style:style style:name="P322" style:family="paragraph" style:parent-style-name="List_20_Paragraph">
      <style:paragraph-properties fo:text-align="justify" style:line-height-at-least="0.529cm"/>
    </style:style>
    <style:style style:name="T322_1" style:family="text">
      <style:text-properties fo:font-size="11pt" style:font-size-asian="11pt" style:font-name-complex="Arial" style:font-size-complex="11pt"/>
    </style:style>
    <style:style style:name="T322_2" style:family="text">
      <style:text-properties fo:font-size="11pt" style:font-size-asian="11pt" style:font-name-complex="Arial" style:font-size-complex="11pt" fo:font-weight="bold" style:font-weight-asian="bold"/>
    </style:style>
    <style:style style:name="T322_3" style:family="text">
      <style:text-properties fo:font-size="11pt" style:font-size-asian="11pt" style:font-name-complex="Arial" style:font-size-complex="11pt"/>
    </style:style>
    <style:style style:name="T322_4" style:family="text">
      <style:text-properties fo:font-size="11pt" style:font-size-asian="11pt" style:font-name-complex="Arial" style:font-size-complex="11pt"/>
    </style:style>
    <style:style style:name="T322_5" style:family="text">
      <style:text-properties fo:font-size="11pt" style:font-size-asian="11pt" style:font-name-complex="Arial" style:font-size-complex="11pt"/>
    </style:style>
    <style:style style:name="T322_6" style:family="text">
      <style:text-properties fo:font-size="11pt" style:font-size-asian="11pt" style:font-name-complex="Arial" style:font-size-complex="11pt" fo:language="en" fo:country="US"/>
    </style:style>
    <style:style style:name="T322_7" style:family="text">
      <style:text-properties fo:font-size="11pt" style:font-size-asian="11pt" style:font-name-complex="Arial" style:font-size-complex="11pt"/>
    </style:style>
    <style:style style:name="T322_8" style:family="text">
      <style:text-properties fo:font-size="11pt" style:font-size-asian="11pt" style:font-name-complex="Arial" style:font-size-complex="11pt"/>
    </style:style>
    <style:style style:name="T322_9" style:family="text">
      <style:text-properties fo:font-size="11pt" style:font-size-asian="11pt" style:font-name-complex="Arial" style:font-size-complex="11pt" fo:language="en" fo:country="US"/>
    </style:style>
    <style:style style:name="T322_10" style:family="text">
      <style:text-properties fo:font-size="11pt" style:font-size-asian="11pt" style:font-name-complex="Arial" style:font-size-complex="11pt"/>
    </style:style>
    <style:style style:name="T322_11" style:family="text">
      <style:text-properties fo:font-size="11pt" style:font-size-asian="11pt" style:font-name-complex="Arial" style:font-size-complex="11pt"/>
    </style:style>
    <style:style style:name="T322_12" style:family="text">
      <style:text-properties fo:font-size="11pt" style:font-size-asian="11pt" style:font-name-complex="Arial" style:font-size-complex="11pt"/>
    </style:style>
    <style:style style:name="T322_13" style:family="text">
      <style:text-properties fo:font-size="11pt" style:font-name-asian="Arial" style:font-size-asian="11pt" style:font-name-complex="Arial" style:font-size-complex="11pt" fo:language="en" fo:language-asian="en" fo:country="US" fo:country-asian="US"/>
    </style:style>
    <style:style style:name="T322_14" style:family="text">
      <style:text-properties fo:font-size="11pt" style:font-size-asian="11pt" style:font-name-complex="Arial" style:font-size-complex="11pt"/>
    </style:style>
    <style:style style:name="T322_15" style:family="text">
      <style:text-properties fo:font-size="11pt" style:font-size-asian="11pt" style:font-name-complex="Arial" style:font-size-complex="11pt"/>
    </style:style>
    <style:style style:name="T322_16" style:family="text">
      <style:text-properties fo:font-size="11pt" style:font-size-asian="11pt" style:font-name-complex="Arial" style:font-size-complex="11pt"/>
    </style:style>
    <style:style style:name="P323" style:family="paragraph" style:parent-style-name="List_20_Paragraph">
      <style:paragraph-properties fo:text-align="justify" style:line-height-at-least="0.529cm"/>
      <style:text-properties fo:font-size="11pt" style:font-size-asian="11pt" style:font-name-complex="Arial" style:font-size-complex="11pt"/>
    </style:style>
    <style:style style:name="T323_1" style:family="text">
      <style:text-properties fo:font-size="11pt" style:font-size-asian="11pt" style:font-name-complex="Arial" style:font-size-complex="11pt" fo:font-weight="bold" style:font-weight-asian="bold"/>
    </style:style>
    <style:style style:name="T323_2" style:family="text">
      <style:text-properties fo:font-size="11pt" style:font-size-asian="11pt" style:font-name-complex="Arial" style:font-size-complex="11pt"/>
    </style:style>
    <style:style style:name="P324" style:family="paragraph" style:parent-style-name="List_20_Paragraph">
      <style:paragraph-properties fo:text-align="justify" style:line-height-at-least="0.529cm"/>
      <style:text-properties fo:font-size="11pt" style:font-size-asian="11pt" style:font-name-complex="Arial" style:font-size-complex="11pt"/>
    </style:style>
    <style:style style:name="T324_1" style:family="text">
      <style:text-properties fo:font-size="11pt" style:font-size-asian="11pt" style:font-name-complex="Arial" style:font-size-complex="11pt"/>
    </style:style>
    <style:style style:name="T324_2" style:family="text">
      <style:text-properties fo:font-size="11pt" style:font-size-asian="11pt" style:font-name-complex="Arial" style:font-size-complex="11pt" fo:font-weight="bold" style:font-weight-asian="bold"/>
    </style:style>
    <style:style style:name="T324_3" style:family="text">
      <style:text-properties fo:font-size="11pt" style:font-size-asian="11pt" style:font-name-complex="Arial" style:font-size-complex="11pt"/>
    </style:style>
    <style:style style:name="T324_4" style:family="text">
      <style:text-properties fo:font-size="11pt" style:font-size-asian="11pt" style:font-name-complex="Arial" style:font-size-complex="11pt"/>
    </style:style>
    <style:style style:name="P325" style:family="paragraph" style:parent-style-name="List_20_Paragraph">
      <style:paragraph-properties fo:text-align="justify" fo:text-indent="-0.63cm" fo:line-height="115%" fo:margin-bottom="0cm" fo:margin-left="1.259cm"/>
      <style:text-properties fo:font-size="11pt" style:font-size-asian="11pt" style:font-name-complex="Arial" style:font-size-complex="11pt"/>
    </style:style>
    <style:style style:name="T325_1" style:family="text">
      <style:text-properties fo:font-size="11pt" style:font-size-asian="11pt" style:font-name-complex="Arial" style:font-size-complex="11pt"/>
    </style:style>
    <style:style style:name="T325_2" style:family="text">
      <style:text-properties fo:font-size="11pt" style:font-size-asian="11pt" style:font-name-complex="Arial" style:font-size-complex="11pt" fo:font-weight="bold" style:font-weight-asian="bold"/>
    </style:style>
    <style:style style:name="T325_3" style:family="text">
      <style:text-properties fo:font-size="11pt" style:font-size-asian="11pt" style:font-name-complex="Arial" style:font-size-complex="11pt"/>
    </style:style>
    <style:style style:name="P326" style:family="paragraph" style:parent-style-name="List_20_Paragraph">
      <style:text-properties fo:font-size="11pt" style:font-size-asian="11pt" style:font-name-complex="Arial" style:font-size-complex="11pt"/>
    </style:style>
    <style:style style:name="T32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26_2" style:family="text">
      <style:text-properties fo:font-size="11pt" style:font-size-asian="11pt" style:font-name-complex="Arial" style:font-size-complex="11pt"/>
    </style:style>
    <style:style style:name="P327" style:family="paragraph" style:parent-style-name="Normal"/>
    <style:style style:name="T327_1" style:family="text"/>
    <style:style style:name="T327_2" style:family="text"/>
    <style:style style:name="T327_3" style:family="text"/>
    <style:style style:name="T327_4" style:family="text"/>
    <style:style style:name="T327_5" style:family="text"/>
    <style:style style:name="T327_6" style:family="text"/>
    <style:style style:name="T327_7" style:family="text"/>
    <style:style style:name="T327_8" style:family="text"/>
    <style:style style:name="T327_9" style:family="text"/>
    <style:style style:name="T327_10" style:family="text"/>
    <style:style style:name="T327_11" style:family="text"/>
    <style:style style:name="T327_12" style:family="text"/>
    <style:style style:name="T327_13" style:family="text"/>
    <style:style style:name="T327_14" style:family="text"/>
    <style:style style:name="T327_15" style:family="text"/>
    <style:style style:name="P32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29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29_1" style:family="text">
      <style:text-properties fo:font-size="11pt" style:font-size-asian="11pt" style:font-name-complex="Arial" style:font-size-complex="11pt" fo:font-weight="bold" style:font-weight-asian="bold"/>
    </style:style>
    <style:style style:name="T329_2" style:family="text">
      <style:text-properties fo:font-size="11pt" style:font-size-asian="11pt" style:font-name-complex="Arial" style:font-size-complex="11pt"/>
    </style:style>
    <style:style style:name="T329_3" style:family="text">
      <style:text-properties fo:font-size="11pt" style:font-size-asian="11pt" style:font-name-complex="Arial" style:font-size-complex="11pt" fo:font-weight="bold" style:font-weight-asian="bold"/>
    </style:style>
    <style:style style:name="T329_4" style:family="text">
      <style:text-properties fo:font-size="11pt" style:font-size-asian="11pt" style:font-name-complex="Arial" style:font-size-complex="11pt"/>
    </style:style>
    <style:style style:name="P330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language="en" fo:country="US"/>
    </style:style>
    <style:style style:name="T330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T330_2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T330_3" style:family="text">
      <style:text-properties fo:font-size="11pt" style:font-size-asian="11pt" style:font-name-complex="Arial" style:font-size-complex="11pt" fo:language="en" fo:country="US"/>
    </style:style>
    <style:style style:name="T330_4" style:family="text">
      <style:text-properties fo:font-size="11pt" style:font-size-asian="11pt" style:font-name-complex="Arial" style:font-size-complex="11pt" fo:language="en" fo:country="US"/>
    </style:style>
    <style:style style:name="P331" style:family="paragraph" style:parent-style-name="List_20_Paragraph">
      <style:paragraph-properties fo:text-align="justify" fo:line-height="115%"/>
      <style:text-properties fo:font-size="11pt" style:font-size-asian="11pt" style:font-name-complex="Arial" style:font-size-complex="11pt"/>
    </style:style>
    <style:style style:name="T331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T331_2" style:family="text">
      <style:text-properties fo:font-size="11pt" style:font-size-asian="11pt" style:font-name-complex="Arial" style:font-size-complex="11pt" fo:language="en" fo:country="US"/>
    </style:style>
    <style:style style:name="T331_3" style:family="text">
      <style:text-properties fo:font-size="11pt" style:font-size-asian="11pt" style:font-name-complex="Arial" style:font-size-complex="11pt" fo:language="en" fo:country="US"/>
    </style:style>
    <style:style style:name="T331_4" style:family="text">
      <style:text-properties fo:font-size="11pt" style:font-size-asian="11pt" style:font-name-complex="Arial" style:font-size-complex="11pt" fo:language="en" fo:country="US"/>
    </style:style>
    <style:style style:name="T331_5" style:family="text">
      <style:text-properties fo:font-size="11pt" style:font-size-asian="11pt" style:font-name-complex="Arial" style:font-size-complex="11pt" fo:language="en" fo:country="US"/>
    </style:style>
    <style:style style:name="T331_6" style:family="text">
      <style:text-properties fo:font-size="11pt" style:font-size-asian="11pt" style:font-name-complex="Arial" style:font-size-complex="11pt" fo:language="en" fo:country="US"/>
    </style:style>
    <style:style style:name="P332" style:family="paragraph" style:parent-style-name="Normal">
      <style:paragraph-properties fo:text-align="justify" fo:line-height="115%"/>
    </style:style>
    <style:style style:name="T332_1" style:family="text">
      <style:text-properties fo:font-size="11pt" style:font-size-asian="11pt" style:font-name-complex="Arial" style:font-size-complex="11pt"/>
    </style:style>
    <style:style style:name="T33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2_3" style:family="text">
      <style:text-properties fo:font-size="11pt" style:font-size-asian="11pt" style:font-name-complex="Arial" style:font-size-complex="11pt"/>
    </style:style>
    <style:style style:name="T332_4" style:family="text">
      <style:text-properties fo:font-size="11pt" style:font-size-asian="11pt" style:font-name-complex="Arial" style:font-size-complex="11pt"/>
    </style:style>
    <style:style style:name="T332_5" style:family="text">
      <style:text-properties fo:font-size="11pt" style:font-size-asian="11pt" style:font-name-complex="Arial" style:font-size-complex="11pt"/>
    </style:style>
    <style:style style:name="T332_6" style:family="text">
      <style:text-properties fo:font-size="11pt" style:font-size-asian="11pt" style:font-name-complex="Arial" style:font-size-complex="11pt"/>
    </style:style>
    <style:style style:name="T332_7" style:family="text">
      <style:text-properties fo:font-size="11pt" style:font-size-asian="11pt" style:font-name-complex="Arial" style:font-size-complex="11pt"/>
    </style:style>
    <style:style style:name="T332_8" style:family="text">
      <style:text-properties fo:font-size="11pt" style:font-size-asian="11pt" style:font-name-complex="Arial" style:font-size-complex="11pt"/>
    </style:style>
    <style:style style:name="T332_9" style:family="text">
      <style:text-properties fo:font-size="11pt" style:font-size-asian="11pt" style:font-name-complex="Arial" style:font-size-complex="11pt"/>
    </style:style>
    <style:style style:name="T332_10" style:family="text">
      <style:text-properties fo:font-size="11pt" style:font-size-asian="11pt" style:font-name-complex="Arial" style:font-size-complex="11pt"/>
    </style:style>
    <style:style style:name="T332_11" style:family="text">
      <style:text-properties fo:font-size="11pt" style:font-size-asian="11pt" style:font-name-complex="Arial" style:font-size-complex="11pt"/>
    </style:style>
    <style:style style:name="T332_12" style:family="text">
      <style:text-properties fo:font-size="11pt" style:font-size-asian="11pt" style:font-name-complex="Arial" style:font-size-complex="11pt"/>
    </style:style>
    <style:style style:name="T332_13" style:family="text">
      <style:text-properties fo:font-size="11pt" style:font-size-asian="11pt" style:font-name-complex="Arial" style:font-size-complex="11pt"/>
    </style:style>
    <style:style style:name="P333" style:family="paragraph" style:parent-style-name="List_20_Paragraph">
      <style:paragraph-properties fo:text-align="justify" fo:line-height="115%" fo:margin-bottom="0cm"/>
    </style:style>
    <style:style style:name="T333_1" style:family="text">
      <style:text-properties fo:font-size="11pt" style:font-size-asian="11pt" style:font-name-complex="Arial" style:font-size-complex="11pt" style:font-weight-complex="bold"/>
    </style:style>
    <style:style style:name="T333_2" style:family="text">
      <style:text-properties fo:font-size="11pt" style:font-size-asian="11pt" style:font-name-complex="Arial" style:font-size-complex="11pt" fo:font-weight="bold" style:font-weight-asian="bold"/>
    </style:style>
    <style:style style:name="T333_3" style:family="text">
      <style:text-properties fo:font-size="11pt" style:font-size-asian="11pt" style:font-name-complex="Arial" style:font-size-complex="11pt" style:font-weight-complex="bold"/>
    </style:style>
    <style:style style:name="T333_4" style:family="text"/>
    <style:style style:name="T333_5" style:family="text">
      <style:text-properties fo:font-size="11pt" style:font-size-asian="11pt" style:font-name-complex="Arial" style:font-size-complex="11pt" style:font-weight-complex="bold"/>
    </style:style>
    <style:style style:name="T333_6" style:family="text">
      <style:text-properties fo:font-size="11pt" style:font-size-asian="11pt" style:font-name-complex="Arial" style:font-size-complex="11pt" style:font-weight-complex="bold"/>
    </style:style>
    <style:style style:name="P334" style:family="paragraph" style:parent-style-name="Normal">
      <style:paragraph-properties fo:text-align="justify" fo:line-height="115%"/>
    </style:style>
    <style:style style:name="T334_1" style:family="text">
      <style:text-properties fo:font-size="11pt" style:font-size-asian="11pt" style:font-name-complex="Arial" style:font-size-complex="11pt"/>
    </style:style>
    <style:style style:name="T334_2" style:family="text">
      <style:text-properties fo:font-size="11pt" style:font-size-asian="11pt" style:font-name-complex="Arial" style:font-size-complex="11pt"/>
    </style:style>
    <style:style style:name="T334_3" style:family="text">
      <style:text-properties fo:font-size="11pt" style:font-size-asian="11pt" style:font-name-complex="Arial" style:font-size-complex="11pt"/>
    </style:style>
    <style:style style:name="T334_4" style:family="text">
      <style:text-properties fo:font-size="11pt" style:font-size-asian="11pt" style:font-name-complex="Arial" style:font-size-complex="11pt"/>
    </style:style>
    <style:style style:name="T334_5" style:family="text">
      <style:text-properties fo:font-size="11pt" style:font-size-asian="11pt" style:font-name-complex="Arial" style:font-size-complex="11pt"/>
    </style:style>
    <style:style style:name="T334_6" style:family="text">
      <style:text-properties fo:font-size="11pt" style:font-size-asian="11pt" style:font-name-complex="Arial" style:font-size-complex="11pt"/>
    </style:style>
    <style:style style:name="T334_7" style:family="text">
      <style:text-properties fo:font-size="11pt" style:font-size-asian="11pt" style:font-name-complex="Arial" style:font-size-complex="11pt"/>
    </style:style>
    <style:style style:name="T334_8" style:family="text">
      <style:text-properties fo:font-size="11pt" style:font-size-asian="11pt" style:font-name-complex="Arial" style:font-size-complex="11pt"/>
    </style:style>
    <style:style style:name="T334_9" style:family="text">
      <style:text-properties fo:font-size="11pt" style:font-size-asian="11pt" style:font-name-complex="Arial" style:font-size-complex="11pt"/>
    </style:style>
    <style:style style:name="T334_10" style:family="text">
      <style:text-properties fo:font-size="11pt" style:font-size-asian="11pt" style:font-name-complex="Arial" style:font-size-complex="11pt"/>
    </style:style>
    <style:style style:name="P335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35_1" style:family="text">
      <style:text-properties fo:font-size="11pt" style:font-size-asian="11pt" style:font-name-complex="Arial" style:font-size-complex="11pt" fo:font-weight="bold" style:font-weight-asian="bold"/>
    </style:style>
    <style:style style:name="T335_2" style:family="text">
      <style:text-properties fo:font-size="11pt" style:font-size-asian="11pt" style:font-name-complex="Arial" style:font-size-complex="11pt"/>
    </style:style>
    <style:style style:name="T335_3" style:family="text">
      <style:text-properties fo:font-size="11pt" style:font-size-asian="11pt" style:font-name-complex="Arial" style:font-size-complex="11pt"/>
    </style:style>
    <style:style style:name="P336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36_1" style:family="text">
      <style:text-properties fo:font-size="11pt" style:font-size-asian="11pt" style:font-name-complex="Arial" style:font-size-complex="11pt"/>
    </style:style>
    <style:style style:name="T336_2" style:family="text">
      <style:text-properties fo:font-size="11pt" style:font-size-asian="11pt" style:font-name-complex="Arial" style:font-size-complex="11pt"/>
    </style:style>
    <style:style style:name="T336_3" style:family="text">
      <style:text-properties fo:font-size="11pt" style:font-size-asian="11pt" style:font-name-complex="Arial" style:font-size-complex="11pt" style:font-weight-complex="bold"/>
    </style:style>
    <style:style style:name="T336_4" style:family="text">
      <style:text-properties fo:font-size="11pt" style:font-size-asian="11pt" style:font-name-complex="Arial" style:font-size-complex="11pt" style:font-weight-complex="bold"/>
    </style:style>
    <style:style style:name="T336_5" style:family="text">
      <style:text-properties fo:font-size="11pt" style:font-size-asian="11pt" style:font-name-complex="Arial" style:font-size-complex="11pt" fo:font-weight="bold" style:font-weight-asian="bold"/>
    </style:style>
    <style:style style:name="T336_6" style:family="text">
      <style:text-properties fo:font-size="11pt" style:font-size-asian="11pt" style:font-name-complex="Arial" style:font-size-complex="11pt" fo:font-weight="bold" style:font-weight-asian="bold"/>
    </style:style>
    <style:style style:name="T336_7" style:family="text">
      <style:text-properties fo:font-size="11pt" style:font-size-asian="11pt" style:font-name-complex="Arial" style:font-size-complex="11pt" style:font-weight-complex="bold"/>
    </style:style>
    <style:style style:name="T336_8" style:family="text">
      <style:text-properties fo:font-size="11pt" style:font-size-asian="11pt" style:font-name-complex="Arial" style:font-size-complex="11pt" style:font-weight-complex="bold"/>
    </style:style>
    <style:style style:name="T336_9" style:family="text">
      <style:text-properties fo:font-size="11pt" style:font-size-asian="11pt" style:font-name-complex="Arial" style:font-size-complex="11pt" style:font-weight-complex="bold"/>
    </style:style>
    <style:style style:name="T336_10" style:family="text">
      <style:text-properties fo:font-size="11pt" style:font-size-asian="11pt" style:font-name-complex="Arial" style:font-size-complex="11pt"/>
    </style:style>
    <style:style style:name="P337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37_1" style:family="text">
      <style:text-properties fo:font-size="11pt" style:font-size-asian="11pt" style:font-name-complex="Arial" style:font-size-complex="11pt"/>
    </style:style>
    <style:style style:name="T337_2" style:family="text">
      <style:text-properties fo:font-size="11pt" style:font-size-asian="11pt" style:font-name-complex="Arial" style:font-size-complex="11pt" fo:font-weight="bold" style:font-weight-asian="bold"/>
    </style:style>
    <style:style style:name="T337_3" style:family="text">
      <style:text-properties fo:font-size="11pt" style:font-size-asian="11pt" style:font-name-complex="Arial" style:font-size-complex="11pt"/>
    </style:style>
    <style:style style:name="T337_4" style:family="text">
      <style:text-properties fo:font-size="11pt" style:font-size-asian="11pt" style:font-name-complex="Arial" style:font-size-complex="11pt" fo:font-weight="bold" style:font-weight-asian="bold"/>
    </style:style>
    <style:style style:name="T337_5" style:family="text">
      <style:text-properties fo:font-size="11pt" style:font-size-asian="11pt" style:font-name-complex="Arial" style:font-size-complex="11pt" fo:font-weight="bold" style:font-weight-asian="bold"/>
    </style:style>
    <style:style style:name="T337_6" style:family="text">
      <style:text-properties fo:font-size="11pt" style:font-size-asian="11pt" style:font-name-complex="Arial" style:font-size-complex="11pt"/>
    </style:style>
    <style:style style:name="T337_7" style:family="text">
      <style:text-properties fo:font-size="11pt" style:font-size-asian="11pt" style:font-name-complex="Arial" style:font-size-complex="11pt"/>
    </style:style>
    <style:style style:name="T337_8" style:family="text">
      <style:text-properties fo:font-size="11pt" style:font-size-asian="11pt" style:font-name-complex="Arial" style:font-size-complex="11pt"/>
    </style:style>
    <style:style style:name="P338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38_1" style:family="text">
      <style:text-properties fo:font-size="11pt" style:font-size-asian="11pt" style:font-name-complex="Arial" style:font-size-complex="11pt"/>
    </style:style>
    <style:style style:name="T338_2" style:family="text">
      <style:text-properties fo:font-size="11pt" style:font-size-asian="11pt" style:font-name-complex="Arial" style:font-size-complex="11pt"/>
    </style:style>
    <style:style style:name="T338_3" style:family="text">
      <style:text-properties fo:font-size="11pt" style:font-size-asian="11pt" style:font-name-complex="Arial" style:font-size-complex="11pt"/>
    </style:style>
    <style:style style:name="T338_4" style:family="text">
      <style:text-properties fo:font-size="11pt" style:font-size-asian="11pt" style:font-name-complex="Arial" style:font-size-complex="11pt"/>
    </style:style>
    <style:style style:name="T33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8_6" style:family="text">
      <style:text-properties fo:font-size="11pt" style:font-size-asian="11pt" style:font-name-complex="Arial" style:font-size-complex="11pt"/>
    </style:style>
    <style:style style:name="T338_7" style:family="text">
      <style:text-properties fo:font-size="11pt" style:font-size-asian="11pt" style:font-name-complex="Arial" style:font-size-complex="11pt"/>
    </style:style>
    <style:style style:name="P339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39_1" style:family="text">
      <style:text-properties fo:font-size="11pt" style:font-size-asian="11pt" style:font-name-complex="Arial" style:font-size-complex="11pt"/>
    </style:style>
    <style:style style:name="T339_2" style:family="text">
      <style:text-properties fo:font-size="11pt" style:font-size-asian="11pt" style:font-name-complex="Arial" style:font-size-complex="11pt"/>
    </style:style>
    <style:style style:name="T339_3" style:family="text">
      <style:text-properties fo:font-size="11pt" style:font-size-asian="11pt" style:font-name-complex="Arial" style:font-size-complex="11pt"/>
    </style:style>
    <style:style style:name="T339_4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39_5" style:family="text">
      <style:text-properties fo:font-size="11pt" style:font-size-asian="11pt" style:font-name-complex="Arial" style:font-size-complex="11pt"/>
    </style:style>
    <style:style style:name="T339_6" style:family="text">
      <style:text-properties fo:font-size="11pt" style:font-size-asian="11pt" style:font-name-complex="Arial" style:font-size-complex="11pt"/>
    </style:style>
    <style:style style:name="T339_7" style:family="text">
      <style:text-properties fo:font-size="11pt" style:font-size-asian="11pt" style:font-name-complex="Arial" style:font-size-complex="11pt"/>
    </style:style>
    <style:style style:name="T339_8" style:family="text">
      <style:text-properties fo:font-size="11pt" style:font-size-asian="11pt" style:font-name-complex="Arial" style:font-size-complex="11pt"/>
    </style:style>
    <style:style style:name="T339_9" style:family="text">
      <style:text-properties fo:font-size="11pt" style:font-size-asian="11pt" style:font-name-complex="Arial" style:font-size-complex="11pt"/>
    </style:style>
    <style:style style:name="T339_10" style:family="text">
      <style:text-properties fo:font-size="11pt" style:font-size-asian="11pt" style:font-name-complex="Arial" style:font-size-complex="11pt"/>
    </style:style>
    <style:style style:name="T339_11" style:family="text">
      <style:text-properties fo:font-size="11pt" style:font-size-asian="11pt" style:font-name-complex="Arial" style:font-size-complex="11pt"/>
    </style:style>
    <style:style style:name="T339_12" style:family="text">
      <style:text-properties fo:font-size="11pt" style:font-size-asian="11pt" style:font-name-complex="Arial" style:font-size-complex="11pt"/>
    </style:style>
    <style:style style:name="T339_13" style:family="text">
      <style:text-properties fo:font-size="11pt" style:font-size-asian="11pt" style:font-name-complex="Arial" style:font-size-complex="11pt"/>
    </style:style>
    <style:style style:name="P340" style:family="paragraph" style:parent-style-name="List_20_Paragraph">
      <style:paragraph-properties fo:text-align="justify" fo:line-height="115%" fo:margin-bottom="0cm"/>
      <style:text-properties fo:font-size="11pt" style:font-size-asian="11pt" style:font-name-complex="Arial" style:font-size-complex="11pt"/>
    </style:style>
    <style:style style:name="T340_1" style:family="text">
      <style:text-properties fo:font-size="11pt" style:font-size-asian="11pt" style:font-name-complex="Arial" style:font-size-complex="11pt"/>
    </style:style>
    <style:style style:name="T340_2" style:family="text">
      <style:text-properties fo:font-size="11pt" style:font-size-asian="11pt" style:font-name-complex="Arial" style:font-size-complex="11pt"/>
    </style:style>
    <style:style style:name="T340_3" style:family="text">
      <style:text-properties fo:font-size="11pt" style:font-size-asian="11pt" style:font-name-complex="Arial" style:font-size-complex="11pt"/>
    </style:style>
    <style:style style:name="T340_4" style:family="text">
      <style:text-properties fo:font-size="11pt" style:font-size-asian="11pt" style:font-name-complex="Arial" style:font-size-complex="11pt" fo:language="en" fo:country="US"/>
    </style:style>
    <style:style style:name="T340_5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340_6" style:family="text">
      <style:text-properties fo:font-size="11pt" style:font-size-asian="11pt" style:font-name-complex="Arial" style:font-size-complex="11pt" fo:language="en" fo:country="US"/>
    </style:style>
    <style:style style:name="T340_7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340_8" style:family="text">
      <style:text-properties fo:font-size="11pt" style:font-size-asian="11pt" style:font-name-complex="Arial" style:font-size-complex="11pt" fo:language="en" fo:country="US"/>
    </style:style>
    <style:style style:name="T340_9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340_10" style:family="text">
      <style:text-properties fo:font-size="11pt" style:font-size-asian="11pt" style:font-name-complex="Arial" style:font-size-complex="11pt" fo:language="en" fo:country="US"/>
    </style:style>
    <style:style style:name="P341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342" style:family="paragraph" style:parent-style-name="Normal">
      <style:paragraph-properties fo:text-align="justify" fo:line-height="115%"/>
    </style:style>
    <style:style style:name="T342_1" style:family="text">
      <style:text-properties fo:font-size="11pt" style:font-size-asian="11pt" style:font-name-complex="Arial" style:font-size-complex="11pt"/>
    </style:style>
    <style:style style:name="T342_2" style:family="text">
      <style:text-properties style:font-name="Cambria Math" fo:font-size="11pt" style:font-size-asian="11pt" style:font-name-complex="Cambria Math" style:font-size-complex="11pt"/>
    </style:style>
    <style:style style:name="T342_3" style:family="text">
      <style:text-properties fo:font-size="11pt" style:font-size-asian="11pt" style:font-name-complex="Arial" style:font-size-complex="11pt"/>
    </style:style>
    <style:style style:name="T342_4" style:family="text">
      <style:text-properties fo:font-size="11pt" style:font-size-asian="11pt" style:font-name-complex="Arial" style:font-size-complex="11pt"/>
    </style:style>
    <style:style style:name="T342_5" style:family="text">
      <style:text-properties fo:font-size="11pt" style:font-size-asian="11pt" style:font-name-complex="Arial" style:font-size-complex="11pt"/>
    </style:style>
    <style:style style:name="P34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344" style:family="paragraph" style:parent-style-name="Normal">
      <style:paragraph-properties fo:text-align="justify" fo:line-height="115%"/>
    </style:style>
    <style:style style:name="T344_1" style:family="text">
      <style:text-properties fo:font-size="11pt" style:font-size-asian="11pt" style:font-name-complex="Arial" style:font-size-complex="11pt"/>
    </style:style>
    <style:style style:name="T344_2" style:family="text">
      <style:text-properties fo:font-size="11pt" style:font-size-asian="11pt" style:font-name-complex="Arial" style:font-size-complex="11pt"/>
    </style:style>
    <style:style style:name="T344_3" style:family="text">
      <style:text-properties fo:font-size="11pt" style:font-size-asian="11pt" style:font-name-complex="Arial" style:font-size-complex="11pt"/>
    </style:style>
    <style:style style:name="T344_4" style:family="text">
      <style:text-properties fo:font-size="11pt" style:font-size-asian="11pt" style:font-name-complex="Arial" style:font-size-complex="11pt"/>
    </style:style>
    <style:style style:name="T344_5" style:family="text">
      <style:text-properties fo:font-size="11pt" style:font-size-asian="11pt" style:font-name-complex="Arial" style:font-size-complex="11pt"/>
    </style:style>
    <style:style style:name="T344_6" style:family="text">
      <style:text-properties fo:font-size="11pt" style:font-size-asian="11pt" style:font-name-complex="Arial" style:font-size-complex="11pt"/>
    </style:style>
    <style:style style:name="T344_7" style:family="text">
      <style:text-properties fo:font-size="11pt" style:font-size-asian="11pt" style:font-name-complex="Arial" style:font-size-complex="11pt"/>
    </style:style>
    <style:style style:name="T344_8" style:family="text">
      <style:text-properties fo:font-size="11pt" style:font-size-asian="11pt" style:font-name-complex="Arial" style:font-size-complex="11pt"/>
    </style:style>
    <style:style style:name="P34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font-size="11pt" style:font-size-asian="11pt" style:font-size-complex="11pt" fo:font-weight="bold" style:font-weight-asian="bold" style:font-weight-complex="bold"/>
    </style:style>
    <style:style style:name="P347" style:family="paragraph" style:parent-style-name="Normal">
      <style:text-properties fo:font-size="10pt" style:font-size-asian="10pt" style:font-name-complex="Arial" style:font-size-complex="10pt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fo:font-size="11pt" style:font-size-asian="11pt" style:font-name-complex="Arial" style:font-size-complex="11pt"/>
    </style:style>
    <style:style style:name="T348_2" style:family="text">
      <style:text-properties fo:font-size="11pt" style:font-size-asian="11pt" style:font-name-complex="Arial" style:font-size-complex="11pt"/>
    </style:style>
    <style:style style:name="T348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48_4" style:family="text">
      <style:text-properties fo:font-size="11pt" style:font-size-asian="11pt" style:font-name-complex="Arial" style:font-size-complex="11pt"/>
    </style:style>
    <style:style style:name="T348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48_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34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fo:font-size="11pt" style:font-size-asian="11pt" style:font-name-complex="Arial" style:font-size-complex="11pt"/>
    </style:style>
    <style:style style:name="P351" style:family="paragraph" style:parent-style-name="Normal">
      <style:text-properties fo:font-size="10pt" style:font-size-asian="10pt" style:font-name-complex="Arial" style:font-size-complex="10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53" style:family="paragraph" style:parent-style-name="Normal">
      <style:paragraph-properties style:line-height-at-least="0.529cm" fo:margin-top="0.494cm"/>
    </style:style>
    <style:style style:name="T353_1" style:family="text">
      <style:text-properties style:font-name="Segoe UI" fo:font-size="10.5pt" style:font-size-asian="10.5pt" style:font-name-complex="Segoe UI" style:font-size-complex="10.5pt" fo:font-weight="bold" style:font-weight-asian="bold"/>
    </style:style>
    <style:style style:name="P354" style:family="paragraph" style:parent-style-name="Normal">
      <style:paragraph-properties fo:text-align="justify" style:line-height-at-least="0.529cm" fo:margin-top="0.494cm">
        <style:tab-stops>
          <style:tab-stop style:type="left" style:leader-style="none" style:position="0.635cm"/>
        </style:tab-stops>
      </style:paragraph-properties>
      <style:text-properties fo:font-size="11pt" style:font-size-asian="11pt" style:font-name-complex="Arial" style:font-size-complex="11pt"/>
    </style:style>
    <style:style style:name="T354_1" style:family="text">
      <style:text-properties fo:font-size="11pt" style:font-size-asian="11pt" style:font-name-complex="Arial" style:font-size-complex="11pt" fo:font-weight="bold" style:font-weight-asian="bold"/>
    </style:style>
    <style:style style:name="T354_2" style:family="text">
      <style:text-properties fo:font-size="11pt" style:font-size-asian="11pt" style:font-name-complex="Arial" style:font-size-complex="11pt" fo:font-weight="bold" style:font-weight-asian="bold"/>
    </style:style>
    <style:style style:name="T354_3" style:family="text">
      <style:text-properties fo:font-size="11pt" style:font-size-asian="11pt" style:font-name-complex="Arial" style:font-size-complex="11pt"/>
    </style:style>
    <style:style style:name="T354_4" style:family="text">
      <style:text-properties fo:font-size="11pt" style:font-size-asian="11pt" style:font-name-complex="Arial" style:font-size-complex="11pt"/>
    </style:style>
    <style:style style:name="T354_5" style:family="text">
      <style:text-properties fo:font-size="11pt" style:font-size-asian="11pt" style:font-name-complex="Arial" style:font-size-complex="11pt"/>
    </style:style>
    <style:style style:name="T354_6" style:family="text">
      <style:text-properties fo:font-size="11pt" style:font-size-asian="11pt" style:font-name-complex="Arial" style:font-size-complex="11pt"/>
    </style:style>
    <style:style style:name="P355" style:family="paragraph" style:parent-style-name="Normal">
      <style:paragraph-properties fo:text-align="justify" style:line-height-at-least="0.529cm" fo:margin-top="0.494cm">
        <style:tab-stops>
          <style:tab-stop style:type="left" style:leader-style="none" style:position="0.635cm"/>
        </style:tab-stops>
      </style:paragraph-properties>
      <style:text-properties fo:font-size="11pt" style:font-size-asian="11pt" style:font-name-complex="Arial" style:font-size-complex="11pt"/>
    </style:style>
    <style:style style:name="T355_1" style:family="text">
      <style:text-properties fo:font-size="11pt" style:font-size-asian="11pt" style:font-name-complex="Arial" style:font-size-complex="11pt" fo:font-weight="bold" style:font-weight-asian="bold"/>
    </style:style>
    <style:style style:name="T355_2" style:family="text">
      <style:text-properties fo:font-size="11pt" style:font-size-asian="11pt" style:font-name-complex="Arial" style:font-size-complex="11pt" fo:font-weight="bold" style:font-weight-asian="bold"/>
    </style:style>
    <style:style style:name="T355_3" style:family="text">
      <style:text-properties fo:font-size="11pt" style:font-size-asian="11pt" style:font-name-complex="Arial" style:font-size-complex="11pt"/>
    </style:style>
    <style:style style:name="P356" style:family="paragraph" style:parent-style-name="Normal">
      <style:paragraph-properties fo:text-align="justify" style:line-height-at-least="0.529cm" fo:margin-top="0.494cm">
        <style:tab-stops>
          <style:tab-stop style:type="left" style:leader-style="none" style:position="0.635cm"/>
        </style:tab-stops>
      </style:paragraph-properties>
      <style:text-properties fo:font-size="11pt" style:font-size-asian="11pt" style:font-name-complex="Arial" style:font-size-complex="11pt"/>
    </style:style>
    <style:style style:name="T356_1" style:family="text">
      <style:text-properties fo:font-size="11pt" style:font-size-asian="11pt" style:font-name-complex="Arial" style:font-size-complex="11pt" fo:font-weight="bold" style:font-weight-asian="bold"/>
    </style:style>
    <style:style style:name="T356_2" style:family="text">
      <style:text-properties fo:font-size="11pt" style:font-size-asian="11pt" style:font-name-complex="Arial" style:font-size-complex="11pt" fo:font-weight="bold" style:font-weight-asian="bold"/>
    </style:style>
    <style:style style:name="T356_3" style:family="text">
      <style:text-properties fo:font-size="11pt" style:font-size-asian="11pt" style:font-name-complex="Arial" style:font-size-complex="11pt" fo:font-weight="bold" style:font-weight-asian="bold"/>
    </style:style>
    <style:style style:name="T356_4" style:family="text">
      <style:text-properties fo:font-size="11pt" style:font-size-asian="11pt" style:font-name-complex="Arial" style:font-size-complex="11pt"/>
    </style:style>
    <style:style style:name="T356_5" style:family="text">
      <style:text-properties fo:font-size="11pt" style:font-size-asian="11pt" style:font-name-complex="Arial" style:font-size-complex="11pt"/>
    </style:style>
    <style:style style:name="T356_6" style:family="text">
      <style:text-properties fo:font-size="11pt" style:font-size-asian="11pt" style:font-name-complex="Arial" style:font-size-complex="11pt"/>
    </style:style>
    <style:style style:name="P357" style:family="paragraph" style:parent-style-name="Normal">
      <style:paragraph-properties fo:text-align="justify" style:line-height-at-least="0.529cm" fo:margin-top="0.494cm" fo:margin-bottom="0.494cm">
        <style:tab-stops>
          <style:tab-stop style:type="left" style:leader-style="none" style:position="0.635cm"/>
        </style:tab-stops>
      </style:paragraph-properties>
      <style:text-properties fo:font-size="11pt" style:font-size-asian="11pt" style:font-name-complex="Arial" style:font-size-complex="11pt"/>
    </style:style>
    <style:style style:name="T357_1" style:family="text">
      <style:text-properties fo:font-size="11pt" style:font-size-asian="11pt" style:font-name-complex="Arial" style:font-size-complex="11pt" fo:font-weight="bold" style:font-weight-asian="bold"/>
    </style:style>
    <style:style style:name="T357_2" style:family="text">
      <style:text-properties fo:font-size="11pt" style:font-size-asian="11pt" style:font-name-complex="Arial" style:font-size-complex="11pt" fo:font-weight="bold" style:font-weight-asian="bold"/>
    </style:style>
    <style:style style:name="T357_3" style:family="text">
      <style:text-properties fo:font-size="11pt" style:font-size-asian="11pt" style:font-name-complex="Arial" style:font-size-complex="11pt"/>
    </style:style>
    <style:style style:name="P358" style:family="paragraph" style:parent-style-name="Normal">
      <style:text-properties fo:font-size="10pt" style:font-size-asian="10pt" style:font-size-complex="10pt"/>
    </style:style>
    <style:style style:name="P359" style:family="paragraph" style:parent-style-name="Normal"/>
    <style:style style:name="T359_1" style:family="text">
      <style:text-properties fo:font-size="11pt" style:font-size-asian="11pt" style:font-size-complex="11pt" fo:font-weight="bold" style:font-weight-asian="bold" style:font-weight-complex="bold"/>
    </style:style>
    <style:style style:name="P360" style:family="paragraph" style:parent-style-name="List_20_Paragraph">
      <style:text-properties fo:font-size="11pt" style:font-size-asian="11pt" style:font-size-complex="11pt"/>
    </style:style>
    <style:style style:name="T360_1" style:family="text">
      <style:text-properties fo:font-size="11pt" style:font-size-asian="11pt" style:font-size-complex="11pt"/>
    </style:style>
    <style:style style:name="T360_2" style:family="text">
      <style:text-properties fo:font-size="11pt" style:font-size-asian="11pt" style:font-size-complex="11pt"/>
    </style:style>
    <style:style style:name="T360_3" style:family="text">
      <style:text-properties fo:font-size="11pt" style:font-size-asian="11pt" style:font-size-complex="11pt"/>
    </style:style>
    <style:style style:name="T360_4" style:family="text">
      <style:text-properties fo:font-size="11pt" style:font-size-asian="11pt" style:font-size-complex="11pt"/>
    </style:style>
    <style:style style:name="T360_5" style:family="text">
      <style:text-properties fo:font-size="11pt" style:font-size-asian="11pt" style:font-size-complex="11pt"/>
    </style:style>
    <style:style style:name="T360_6" style:family="text">
      <style:text-properties fo:font-size="11pt" style:font-size-asian="11pt" style:font-size-complex="11pt"/>
    </style:style>
    <style:style style:name="T360_7" style:family="text">
      <style:text-properties fo:font-size="11pt" style:font-size-asian="11pt" style:font-size-complex="11pt"/>
    </style:style>
    <style:style style:name="T360_8" style:family="text">
      <style:text-properties fo:font-size="11pt" style:font-size-asian="11pt" style:font-size-complex="11pt"/>
    </style:style>
    <style:style style:name="T360_9" style:family="text">
      <style:text-properties fo:font-size="11pt" style:font-size-asian="11pt" style:font-size-complex="11pt"/>
    </style:style>
    <style:style style:name="P361" style:family="paragraph" style:parent-style-name="List_20_Paragraph">
      <style:text-properties fo:font-size="11pt" style:font-size-asian="11pt" style:font-size-complex="11pt"/>
    </style:style>
    <style:style style:name="T361_1" style:family="text">
      <style:text-properties fo:font-size="11pt" style:font-size-asian="11pt" style:font-size-complex="11pt"/>
    </style:style>
    <style:style style:name="P362" style:family="paragraph" style:parent-style-name="Normal">
      <style:text-properties fo:font-size="11pt" style:font-size-asian="11pt" style:font-size-complex="11pt"/>
    </style:style>
    <style:style style:name="P363" style:family="paragraph" style:parent-style-name="Normal">
      <style:text-properties fo:font-size="11pt" style:font-size-asian="11pt" style:font-size-complex="11pt"/>
    </style:style>
    <style:style style:name="P364" style:family="paragraph" style:parent-style-name="Normal">
      <style:text-properties fo:font-size="11pt" style:font-size-asian="11pt" style:font-size-complex="11pt"/>
    </style:style>
    <style:style style:name="P365" style:family="paragraph" style:parent-style-name="Normal">
      <style:text-properties fo:font-size="10pt" style:font-size-asian="10pt" style:font-size-complex="10pt"/>
    </style:style>
    <style:style style:name="P366" style:family="paragraph" style:parent-style-name="Normal">
      <style:text-properties fo:font-size="10pt" style:font-size-asian="10pt" style:font-size-complex="10pt"/>
    </style:style>
    <style:style style:name="Table12" style:family="table">
      <style:table-properties table:align="left" style:width="16.163cm" fo:margin-left="-0.259cm"/>
    </style:style>
    <style:style style:name="Column38" style:family="table-column">
      <style:table-column-properties style:column-width="2.974cm"/>
    </style:style>
    <style:style style:name="Column39" style:family="table-column">
      <style:table-column-properties style:column-width="1.053cm"/>
    </style:style>
    <style:style style:name="Column40" style:family="table-column">
      <style:table-column-properties style:column-width="1.635cm"/>
    </style:style>
    <style:style style:name="Column41" style:family="table-column">
      <style:table-column-properties style:column-width="5.666cm"/>
    </style:style>
    <style:style style:name="Column42" style:family="table-column">
      <style:table-column-properties style:column-width="4.835cm"/>
    </style:style>
    <style:style style:name="Row31" style:family="table-row">
      <style:table-row-properties style:min-row-height="0.863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612cm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609cm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7" style:family="paragraph" style:parent-style-name="Normal">
      <style:text-properties fo:font-weight="bold" style:font-weight-asian="bold" style:font-weight-complex="bold"/>
    </style:style>
    <style:style style:name="Table13" style:family="table">
      <style:table-properties table:align="left" style:width="15.903cm" fo:margin-left="0cm"/>
    </style:style>
    <style:style style:name="Column43" style:family="table-column">
      <style:table-column-properties style:column-width="3.992cm"/>
    </style:style>
    <style:style style:name="Column44" style:family="table-column">
      <style:table-column-properties style:column-width="3.835cm"/>
    </style:style>
    <style:style style:name="Column45" style:family="table-column">
      <style:table-column-properties style:column-width="8.077cm"/>
    </style:style>
    <style:style style:name="Row34" style:family="table-row">
      <style:table-row-properties style:min-row-height="0.482cm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529cm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84" style:family="paragraph" style:parent-style-name="Normal">
      <style:paragraph-properties fo:text-align="justify"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5" style:family="paragraph" style:parent-style-name="Normal">
      <style:paragraph-properties fo:text-align="justify"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38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529cm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529cm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4" style:family="paragraph" style:parent-style-name="List_20_Paragraph">
      <style:paragraph-properties fo:line-height="100%" fo:margin-bottom="0.423cm" fo:margin-left="0.751cm"/>
      <style:text-properties style:font-style-complex="itali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395" style:family="paragraph" style:parent-style-name="List_20_Paragraph">
      <style:paragraph-properties fo:text-indent="-0.635cm" fo:line-height="100%" fo:margin-bottom="0.423cm" fo:margin-left="0.751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2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3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4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39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6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39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6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7" style:family="paragraph" style:parent-style-name="List_20_Paragraph">
      <style:paragraph-properties fo:text-indent="-0.635cm" fo:line-height="100%" fo:padding="0cm" fo:border-bottom="none" fo:margin-bottom="0cm" fo:border-left="none" fo:margin-left="0.751cm" fo:border-right="none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7_2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3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8" style:family="table-row">
      <style:table-row-properties style:min-row-height="0.529cm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justify"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01" style:family="paragraph" style:parent-style-name="Normal">
      <style:paragraph-properties fo:text-align="justify"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9" style:family="table-row">
      <style:table-row-properties style:min-row-height="0.529cm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6_4" style:family="text">
      <style:text-properties style:font-name="Calibri" fo:font-size="10pt" style:font-name-asian="Times New Roman" style:font-size-asian="10pt" style:font-name-complex="Calibri" style:font-size-complex="12pt" fo:language="en" fo:language-asian="en" fo:language-complex="ar" fo:country="GB" fo:country-asian="GB" fo:country-complex="SA" style:font-weight-complex="bold"/>
    </style:style>
    <style:style style:name="P40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8_2" style:family="text">
      <style:text-properties fo:font-size="11pt" style:font-size-asian="11pt" style:font-name-complex="Arial" style:font-size-complex="11pt"/>
    </style:style>
    <style:style style:name="P40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1pt" style:font-size-asian="11pt" style:font-name-complex="Arial" style:font-size-complex="11pt"/>
    </style:style>
    <style:style style:name="T410_2" style:family="text">
      <style:text-properties style:font-name="Cambria Math" fo:font-size="11pt" style:font-size-asian="11pt" style:font-name-complex="Cambria Math" style:font-size-complex="11pt"/>
    </style:style>
    <style:style style:name="T410_3" style:family="text">
      <style:text-properties fo:font-size="11pt" style:font-size-asian="11pt" style:font-name-complex="Arial" style:font-size-complex="11pt"/>
    </style:style>
    <style:style style:name="T410_4" style:family="text">
      <style:text-properties style:font-name="Cambria Math" fo:font-size="11pt" style:font-size-asian="11pt" style:font-name-complex="Cambria Math" style:font-size-complex="11pt"/>
    </style:style>
    <style:style style:name="T410_5" style:family="text">
      <style:text-properties fo:font-size="11pt" style:font-size-asian="11pt" style:font-name-complex="Arial" style:font-size-complex="11pt"/>
    </style:style>
    <style:style style:name="T410_6" style:family="text">
      <style:text-properties fo:font-size="11pt" style:font-size-asian="11pt" style:font-name-complex="Arial" style:font-size-complex="11pt"/>
    </style:style>
    <style:style style:name="T410_7" style:family="text">
      <style:text-properties fo:font-size="11pt" style:font-size-asian="11pt" style:font-name-complex="Arial" style:font-size-complex="11pt"/>
    </style:style>
    <style:style style:name="P41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2_2" style:family="text">
      <style:text-properties style:font-name="Cambria Math" fo:font-size="11pt" style:font-size-asian="11pt" style:font-name-complex="Cambria Math" style:font-size-complex="11pt" fo:font-weight="bold" style:font-weight-asian="bold" style:font-weight-complex="bold"/>
    </style:style>
    <style:style style:name="T41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1pt" style:font-size-asian="11pt" style:font-name-complex="Arial" style:font-size-complex="11pt" fo:language="en" fo:country="US"/>
    </style:style>
    <style:style style:name="P41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5" style:family="paragraph" style:parent-style-name="Normal">
      <style:paragraph-properties fo:text-align="justify"/>
    </style:style>
    <style:style style:name="T4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7" style:family="paragraph" style:parent-style-name="Normal">
      <style:paragraph-properties fo:text-align="justify"/>
    </style:style>
    <style:style style:name="T417_1" style:family="text">
      <style:text-properties fo:font-size="11pt" style:font-size-asian="11pt" style:font-name-complex="Arial" style:font-size-complex="11pt"/>
    </style:style>
    <style:style style:name="T417_2" style:family="text">
      <style:text-properties fo:font-size="11pt" style:font-size-asian="11pt" style:font-name-complex="Arial" style:font-size-complex="11pt"/>
    </style:style>
    <style:style style:name="P41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1" style:family="paragraph" style:parent-style-name="Normal">
      <style:paragraph-properties fo:text-align="justify"/>
    </style:style>
    <style:style style:name="T421_1" style:family="text">
      <style:text-properties fo:font-size="11pt" style:font-size-asian="11pt" style:font-name-complex="Arial" style:font-size-complex="11pt" fo:language="en" fo:country="US"/>
    </style:style>
    <style:style style:name="T421_2" style:family="text">
      <style:text-properties fo:font-size="11pt" style:font-size-asian="11pt" style:font-name-complex="Arial" style:font-size-complex="11pt" fo:language="en" fo:country="US"/>
    </style:style>
    <style:style style:name="P4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fo:font-size="11pt" style:font-size-asian="11pt" style:font-name-complex="Arial" style:font-size-complex="11pt" fo:language="en" fo:country="US"/>
    </style:style>
    <style:style style:name="T424_2" style:family="text">
      <style:text-properties fo:font-size="11pt" style:font-size-asian="11pt" style:font-name-complex="Arial" style:font-size-complex="11pt" fo:language="en" fo:country="US"/>
    </style:style>
    <style:style style:name="T424_3" style:family="text">
      <style:text-properties fo:font-size="11pt" style:font-size-asian="11pt" style:font-name-complex="Arial" style:font-size-complex="11pt" fo:language="en" fo:country="US"/>
    </style:style>
    <style:style style:name="P42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fo:font-size="11pt" style:font-size-asian="11pt" style:font-name-complex="Arial" style:font-size-complex="11pt"/>
    </style:style>
    <style:style style:name="P42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2" style:family="text">
      <style:text-properties fo:font-size="11pt" style:font-size-asian="11pt" style:font-name-complex="Arial" style:font-size-complex="11pt"/>
    </style:style>
    <style:style style:name="P430" style:family="paragraph" style:parent-style-name="Normal">
      <style:text-properties fo:font-size="11pt" style:font-size-asian="11pt" style:font-name-complex="Arial" style:font-size-complex="11pt"/>
    </style:style>
    <style:style style:name="P431" style:family="paragraph" style:parent-style-name="Normal"/>
    <style:style style:name="T431_1" style:family="text">
      <style:text-properties fo:font-size="11pt" style:font-size-asian="11pt" style:font-name-complex="Arial" style:font-size-complex="11pt"/>
    </style:style>
    <style:style style:name="T431_2" style:family="text">
      <style:text-properties fo:font-size="11pt" style:font-size-asian="11pt" style:font-name-complex="Arial" style:font-size-complex="11pt"/>
    </style:style>
    <style:style style:name="T431_3" style:family="text">
      <style:text-properties fo:font-size="11pt" style:font-size-asian="11pt" style:font-name-complex="Arial" style:font-size-complex="11pt"/>
    </style:style>
    <style:style style:name="T431_4" style:family="text">
      <style:text-properties fo:font-size="11pt" style:font-size-asian="11pt" style:font-name-complex="Arial" style:font-size-complex="11pt"/>
    </style:style>
    <style:style style:name="T431_5" style:family="text">
      <style:text-properties fo:font-size="11pt" style:font-size-asian="11pt" style:font-name-complex="Arial" style:font-size-complex="11pt"/>
    </style:style>
    <style:style style:name="T431_6" style:family="text">
      <style:text-properties fo:font-size="11pt" style:font-size-asian="11pt" style:font-name-complex="Arial" style:font-size-complex="11pt"/>
    </style:style>
    <style:style style:name="P432" style:family="paragraph" style:parent-style-name="Normal">
      <style:text-properties fo:font-size="11pt" style:font-size-asian="11pt" style:font-name-complex="Arial" style:font-size-complex="11pt"/>
    </style:style>
    <style:style style:name="P433" style:family="paragraph" style:parent-style-name="Normal">
      <style:paragraph-properties fo:text-align="justify"/>
    </style:style>
    <style:style style:name="T4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3_2" style:family="text">
      <style:text-properties fo:font-size="11pt" style:font-size-asian="11pt" style:font-name-complex="Arial" style:font-size-complex="11pt"/>
    </style:style>
    <style:style style:name="P43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435" style:family="paragraph" style:parent-style-name="Normal"/>
    <style:style style:name="T4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6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T43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6_2" style:family="text">
      <style:text-properties fo:font-size="11pt" style:font-size-asian="11pt" style:font-name-complex="Arial" style:font-size-complex="11pt"/>
    </style:style>
    <style:style style:name="T436_3" style:family="text">
      <style:text-properties fo:font-size="10pt" style:font-size-asian="10pt" style:font-size-complex="10pt"/>
    </style:style>
    <style:style style:name="P437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P438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P439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Table14" style:family="table">
      <style:table-properties table:align="left" style:width="16.163cm" fo:margin-left="-0.259cm"/>
    </style:style>
    <style:style style:name="Column46" style:family="table-column">
      <style:table-column-properties style:column-width="2.974cm"/>
    </style:style>
    <style:style style:name="Column47" style:family="table-column">
      <style:table-column-properties style:column-width="1.051cm"/>
    </style:style>
    <style:style style:name="Column48" style:family="table-column">
      <style:table-column-properties style:column-width="1.633cm"/>
    </style:style>
    <style:style style:name="Column49" style:family="table-column">
      <style:table-column-properties style:column-width="5.664cm"/>
    </style:style>
    <style:style style:name="Column50" style:family="table-column">
      <style:table-column-properties style:column-width="4.84cm"/>
    </style:style>
    <style:style style:name="Row40" style:family="table-row">
      <style:table-row-properties style:min-row-height="0.863cm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break-before="page"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0.612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>
      <style:table-row-properties style:min-row-height="0.609cm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0" style:family="paragraph" style:parent-style-name="Normal">
      <style:text-properties fo:font-weight="bold" style:font-weight-asian="bold" style:font-weight-complex="bold"/>
    </style:style>
    <style:style style:name="Table15" style:family="table">
      <style:table-properties table:align="left" style:width="15.903cm" fo:margin-left="0cm"/>
    </style:style>
    <style:style style:name="Column51" style:family="table-column">
      <style:table-column-properties style:column-width="4.925cm"/>
    </style:style>
    <style:style style:name="Column52" style:family="table-column">
      <style:table-column-properties style:column-width="2.873cm"/>
    </style:style>
    <style:style style:name="Column53" style:family="table-column">
      <style:table-column-properties style:column-width="8.105cm"/>
    </style:style>
    <style:style style:name="Row43" style:family="table-row">
      <style:table-row-properties style:min-row-height="0.48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>
      <style:table-row-properties style:min-row-height="0.529cm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0.529cm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6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6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6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2_2" style:family="text">
      <style:text-properties style:text-position="super 58%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529cm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6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6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70" style:family="paragraph" style:parent-style-name="Normal">
      <style:paragraph-properties fo:text-align="justify" fo:line-height="115%"/>
    </style:style>
    <style:style style:name="T470_1" style:family="text">
      <style:text-properties fo:font-size="11pt" style:font-size-asian="11pt" style:font-name-complex="Arial" style:font-size-complex="11pt" fo:language="en" fo:country="US"/>
    </style:style>
    <style:style style:name="P471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472" style:family="paragraph" style:parent-style-name="Normal">
      <style:paragraph-properties fo:text-align="justify" fo:line-height="115%"/>
    </style:style>
    <style:style style:name="T472_1" style:family="text">
      <style:text-properties fo:font-size="11pt" style:font-size-asian="11pt" style:font-name-complex="Arial" style:font-size-complex="11pt"/>
    </style:style>
    <style:style style:name="P47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474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474_1" style:family="text">
      <style:text-properties fo:font-size="11pt" style:font-size-asian="11pt" style:font-name-complex="Arial" style:font-size-complex="11pt"/>
    </style:style>
    <style:style style:name="P475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language="en" fo:country="US"/>
    </style:style>
    <style:style style:name="T475_1" style:family="text">
      <style:text-properties fo:font-size="11pt" style:font-size-asian="11pt" style:font-name-complex="Arial" style:font-size-complex="11pt" fo:language="en" fo:country="US"/>
    </style:style>
    <style:style style:name="P476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476_1" style:family="text">
      <style:text-properties fo:font-size="11pt" style:font-size-asian="11pt" style:font-name-complex="Arial" style:font-size-complex="11pt"/>
    </style:style>
    <style:style style:name="P47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477_1" style:family="text">
      <style:text-properties fo:font-size="11pt" style:font-size-asian="11pt" style:font-name-complex="Arial" style:font-size-complex="11pt"/>
    </style:style>
    <style:style style:name="P478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478_1" style:family="text">
      <style:text-properties fo:font-size="11pt" style:font-size-asian="11pt" style:font-name-complex="Arial" style:font-size-complex="11pt"/>
    </style:style>
    <style:style style:name="P47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479_1" style:family="text">
      <style:text-properties fo:font-size="11pt" style:font-size-asian="11pt" style:font-name-complex="Arial" style:font-size-complex="11pt"/>
    </style:style>
    <style:style style:name="P480" style:family="paragraph" style:parent-style-name="Normal">
      <style:paragraph-properties fo:text-align="justify" fo:line-height="115%" fo:margin-left="1.27cm"/>
      <style:text-properties fo:font-size="11pt" style:font-size-asian="11pt" style:font-name-complex="Arial" style:font-size-complex="11pt"/>
    </style:style>
    <style:style style:name="P481" style:family="paragraph" style:parent-style-name="Normal">
      <style:paragraph-properties fo:text-align="justify" fo:line-height="115%"/>
    </style:style>
    <style:style style:name="T481_1" style:family="text">
      <style:text-properties fo:font-size="11pt" style:font-size-asian="11pt" style:font-name-complex="Arial" style:font-size-complex="11pt" fo:language="en" fo:country="US"/>
    </style:style>
    <style:style style:name="T481_2" style:family="text">
      <style:text-properties fo:font-style="italic" style:font-style-asian="italic" fo:font-size="11pt" style:font-size-asian="11pt" style:font-name-complex="Arial" style:font-size-complex="11pt" fo:language="en" fo:country="US"/>
    </style:style>
    <style:style style:name="T481_3" style:family="text">
      <style:text-properties fo:font-size="11pt" style:font-size-asian="11pt" style:font-name-complex="Arial" style:font-size-complex="11pt" fo:language="en" fo:country="US"/>
    </style:style>
    <style:style style:name="P482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fo:font-size="11pt" style:font-size-asian="11pt" style:font-name-complex="Arial" style:font-size-complex="11pt"/>
    </style:style>
    <style:style style:name="P48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fo:font-size="11pt" style:font-size-asian="11pt" style:font-name-complex="Arial" style:font-size-complex="11pt"/>
    </style:style>
    <style:style style:name="T485_2" style:family="text">
      <style:text-properties style:font-name="Cambria Math" fo:font-size="11pt" style:font-size-asian="11pt" style:font-name-complex="Cambria Math" style:font-size-complex="11pt"/>
    </style:style>
    <style:style style:name="T485_3" style:family="text">
      <style:text-properties fo:font-size="11pt" style:font-size-asian="11pt" style:font-name-complex="Arial" style:font-size-complex="11pt"/>
    </style:style>
    <style:style style:name="P48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fo:font-size="11pt" style:font-size-asian="11pt" style:font-size-complex="11pt" fo:font-weight="bold" style:font-weight-asian="bold" style:font-weight-complex="bold"/>
    </style:style>
    <style:style style:name="T487_2" style:family="text">
      <style:text-properties fo:font-size="11pt" style:font-size-asian="11pt" style:font-name-complex="Arial" style:font-size-complex="11pt"/>
    </style:style>
    <style:style style:name="P488" style:family="paragraph" style:parent-style-name="Normal">
      <style:text-properties fo:font-size="10pt" style:font-size-asian="10pt" style:font-name-complex="Arial" style:font-size-complex="10pt"/>
    </style:style>
    <style:style style:name="P489" style:family="paragraph" style:parent-style-name="Normal">
      <style:paragraph-properties fo:text-align="justify"/>
    </style:style>
    <style:style style:name="T489_1" style:family="text">
      <style:text-properties fo:font-size="11pt" style:font-size-asian="11pt" style:font-name-complex="Arial" style:font-size-complex="11pt"/>
    </style:style>
    <style:style style:name="T489_2" style:family="text">
      <style:text-properties fo:font-size="11pt" style:font-size-asian="11pt" style:font-name-complex="Arial" style:font-size-complex="11pt"/>
    </style:style>
    <style:style style:name="T489_3" style:family="text">
      <style:text-properties fo:font-size="11pt" style:font-size-asian="11pt" style:font-name-complex="Arial" style:font-size-complex="11pt"/>
    </style:style>
    <style:style style:name="T489_4" style:family="text">
      <style:text-properties fo:font-size="11pt" style:font-size-asian="11pt" style:font-name-complex="Arial" style:font-size-complex="11pt"/>
    </style:style>
    <style:style style:name="T489_5" style:family="text">
      <style:text-properties fo:font-size="11pt" style:font-size-asian="11pt" style:font-name-complex="Arial" style:font-size-complex="11pt"/>
    </style:style>
    <style:style style:name="T489_6" style:family="text">
      <style:text-properties fo:font-size="11pt" style:font-size-asian="11pt" style:font-name-complex="Arial" style:font-size-complex="11pt"/>
    </style:style>
    <style:style style:name="T489_7" style:family="text">
      <style:text-properties fo:font-size="11pt" style:font-size-asian="11pt" style:font-name-complex="Arial" style:font-size-complex="11pt"/>
    </style:style>
    <style:style style:name="T489_8" style:family="text">
      <style:text-properties fo:font-size="11pt" style:font-size-asian="11pt" style:font-name-complex="Arial" style:font-size-complex="11pt"/>
    </style:style>
    <style:style style:name="T489_9" style:family="text">
      <style:text-properties fo:font-size="11pt" style:font-size-asian="11pt" style:font-name-complex="Arial" style:font-size-complex="11pt"/>
    </style:style>
    <style:style style:name="T489_10" style:family="text">
      <style:text-properties fo:font-size="11pt" style:font-size-asian="11pt" style:font-name-complex="Arial" style:font-size-complex="11pt"/>
    </style:style>
    <style:style style:name="T489_11" style:family="text">
      <style:text-properties fo:font-size="11pt" style:font-size-asian="11pt" style:font-name-complex="Arial" style:font-size-complex="11pt"/>
    </style:style>
    <style:style style:name="T489_12" style:family="text">
      <style:text-properties fo:font-size="11pt" style:font-size-asian="11pt" style:font-name-complex="Arial" style:font-size-complex="11pt"/>
    </style:style>
    <style:style style:name="T489_13" style:family="text">
      <style:text-properties fo:font-size="11pt" style:font-size-asian="11pt" style:font-name-complex="Arial" style:font-size-complex="11pt"/>
    </style:style>
    <style:style style:name="T489_14" style:family="text">
      <style:text-properties fo:font-size="11pt" style:font-size-asian="11pt" style:font-name-complex="Arial" style:font-size-complex="11pt"/>
    </style:style>
    <style:style style:name="T489_15" style:family="text">
      <style:text-properties fo:font-size="11pt" style:font-size-asian="11pt" style:font-name-complex="Arial" style:font-size-complex="11pt"/>
    </style:style>
    <style:style style:name="T489_16" style:family="text">
      <style:text-properties fo:font-size="11pt" style:font-size-asian="11pt" style:font-name-complex="Arial" style:font-size-complex="11pt"/>
    </style:style>
    <style:style style:name="T489_17" style:family="text">
      <style:text-properties fo:font-size="11pt" style:font-size-asian="11pt" style:font-name-complex="Arial" style:font-size-complex="11pt"/>
    </style:style>
    <style:style style:name="P490" style:family="paragraph" style:parent-style-name="Normal">
      <style:text-properties fo:font-size="11pt" style:font-size-asian="11pt" style:font-name-complex="Arial" style:font-size-complex="11pt"/>
    </style:style>
    <style:style style:name="P491" style:family="paragraph" style:parent-style-name="Normal">
      <style:text-properties fo:font-size="10pt" style:font-size-asian="10pt" style:font-name-complex="Arial" style:font-size-complex="10pt"/>
    </style:style>
    <style:style style:name="P492" style:family="paragraph" style:parent-style-name="Normal">
      <style:paragraph-properties fo:text-align="justify"/>
    </style:style>
    <style:style style:name="T4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2_2" style:family="text">
      <style:text-properties fo:font-size="11pt" style:font-size-asian="11pt" style:font-name-complex="Arial" style:font-size-complex="11pt"/>
    </style:style>
    <style:style style:name="P49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49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494_1" style:family="text">
      <style:text-properties fo:font-size="11pt" style:font-size-asian="11pt" style:font-size-complex="11pt"/>
    </style:style>
    <style:style style:name="T494_2" style:family="text">
      <style:text-properties fo:font-size="11pt" style:font-size-asian="11pt" style:font-size-complex="11pt"/>
    </style:style>
    <style:style style:name="T494_3" style:family="text">
      <style:text-properties fo:font-size="11pt" style:font-size-asian="11pt" style:font-size-complex="11pt"/>
    </style:style>
    <style:style style:name="T494_4" style:family="text">
      <style:text-properties fo:font-size="11pt" style:font-size-asian="11pt" style:font-size-complex="11pt"/>
    </style:style>
    <style:style style:name="T494_5" style:family="text">
      <style:text-properties fo:font-size="11pt" style:font-size-asian="11pt" style:font-size-complex="11pt"/>
    </style:style>
    <style:style style:name="P49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49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496_1" style:family="text">
      <style:text-properties fo:font-size="11pt" style:font-size-asian="11pt" style:font-size-complex="11pt" fo:font-weight="bold" style:font-weight-asian="bold" style:font-weight-complex="bold"/>
    </style:style>
    <style:style style:name="P497" style:family="paragraph" style:parent-style-name="List_20_Paragraph">
      <style:paragraph-properties>
        <style:tab-stops>
          <style:tab-stop style:type="left" style:leader-style="none" style:position="5.53cm"/>
        </style:tab-stops>
      </style:paragraph-properties>
      <style:text-properties fo:font-size="11pt" style:font-size-asian="11pt" style:font-size-complex="11pt"/>
    </style:style>
    <style:style style:name="T497_1" style:family="text">
      <style:text-properties fo:font-size="11pt" style:font-size-asian="11pt" style:font-size-complex="11pt"/>
    </style:style>
    <style:style style:name="T497_2" style:family="text">
      <style:text-properties fo:font-size="11pt" style:font-size-asian="11pt" style:font-size-complex="11pt" fo:font-weight="bold" style:font-weight-asian="bold" style:font-weight-complex="bold" style:text-underline-style="solid" style:text-underline-color="font-color"/>
    </style:style>
    <style:style style:name="T497_3" style:family="text">
      <style:text-properties fo:font-size="11pt" style:font-size-asian="11pt" style:font-size-complex="11pt"/>
    </style:style>
    <style:style style:name="T497_4" style:family="text">
      <style:text-properties fo:font-size="11pt" style:font-size-asian="11pt" style:font-size-complex="11pt"/>
    </style:style>
    <style:style style:name="T497_5" style:family="text">
      <style:text-properties fo:font-size="11pt" style:font-size-asian="11pt" style:font-size-complex="11pt"/>
    </style:style>
    <style:style style:name="T497_6" style:family="text">
      <style:text-properties fo:font-size="11pt" style:font-size-asian="11pt" style:font-size-complex="11pt"/>
    </style:style>
    <style:style style:name="P498" style:family="paragraph" style:parent-style-name="List_20_Paragraph">
      <style:paragraph-properties>
        <style:tab-stops>
          <style:tab-stop style:type="left" style:leader-style="none" style:position="5.53cm"/>
        </style:tab-stops>
      </style:paragraph-properties>
      <style:text-properties fo:font-size="11pt" style:font-size-asian="11pt" style:font-size-complex="11pt"/>
    </style:style>
    <style:style style:name="T498_1" style:family="text">
      <style:text-properties fo:font-size="11pt" style:font-size-asian="11pt" style:font-size-complex="11pt"/>
    </style:style>
    <style:style style:name="T498_2" style:family="text">
      <style:text-properties fo:font-size="11pt" style:font-size-asian="11pt" style:font-size-complex="11pt"/>
    </style:style>
    <style:style style:name="T498_3" style:family="text">
      <style:text-properties fo:font-size="11pt" style:font-size-asian="11pt" style:font-size-complex="11pt"/>
    </style:style>
    <style:style style:name="T498_4" style:family="text">
      <style:text-properties fo:font-size="11pt" style:font-size-asian="11pt" style:font-size-complex="11pt"/>
    </style:style>
    <style:style style:name="T498_5" style:family="text">
      <style:text-properties fo:font-size="11pt" style:font-size-asian="11pt" style:font-size-complex="11pt"/>
    </style:style>
    <style:style style:name="T498_6" style:family="text">
      <style:text-properties fo:font-size="11pt" style:font-size-asian="11pt" style:font-size-complex="11pt"/>
    </style:style>
    <style:style style:name="T498_7" style:family="text">
      <style:text-properties fo:font-size="11pt" style:font-size-asian="11pt" style:font-size-complex="11pt"/>
    </style:style>
    <style:style style:name="T498_8" style:family="text">
      <style:text-properties fo:font-size="11pt" style:font-size-asian="11pt" style:font-size-complex="11pt"/>
    </style:style>
    <style:style style:name="T498_9" style:family="text">
      <style:text-properties fo:font-size="11pt" style:font-size-asian="11pt" style:font-size-complex="11pt"/>
    </style:style>
    <style:style style:name="T498_10" style:family="text">
      <style:text-properties fo:font-size="11pt" style:font-size-asian="11pt" style:font-size-complex="11pt"/>
    </style:style>
    <style:style style:name="T498_11" style:family="text">
      <style:text-properties fo:font-size="11pt" style:font-size-asian="11pt" style:font-size-complex="11pt"/>
    </style:style>
    <style:style style:name="T498_12" style:family="text">
      <style:text-properties fo:font-size="11pt" style:font-size-asian="11pt" style:font-size-complex="11pt"/>
    </style:style>
    <style:style style:name="T498_13" style:family="text">
      <style:text-properties fo:font-size="11pt" style:font-size-asian="11pt" style:font-size-complex="11pt"/>
    </style:style>
    <style:style style:name="T498_14" style:family="text">
      <style:text-properties fo:font-size="11pt" style:font-size-asian="11pt" style:font-size-complex="11pt"/>
    </style:style>
    <style:style style:name="T498_15" style:family="text">
      <style:text-properties fo:font-size="11pt" style:font-size-asian="11pt" style:font-size-complex="11pt"/>
    </style:style>
    <style:style style:name="T498_16" style:family="text">
      <style:text-properties fo:font-size="11pt" style:font-size-asian="11pt" style:font-size-complex="11pt"/>
    </style:style>
    <style:style style:name="T498_17" style:family="text">
      <style:text-properties fo:font-size="11pt" style:font-size-asian="11pt" style:font-size-complex="11pt"/>
    </style:style>
    <style:style style:name="P49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500" style:family="paragraph" style:parent-style-name="Normal">
      <style:text-properties fo:font-size="10pt" style:font-size-asian="10pt" style:font-size-complex="11pt"/>
    </style:style>
    <style:style style:name="P501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01_1" style:family="text">
      <style:text-properties fo:font-style="normal" style:font-style-asian="normal"/>
    </style:style>
    <style:style style:name="T501_2" style:family="text">
      <style:text-properties fo:font-style="normal" style:font-style-asian="normal"/>
    </style:style>
    <style:style style:name="P50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03" style:family="paragraph" style:parent-style-name="Normal"/>
    <style:style style:name="T503_1" style:family="text">
      <style:text-properties fo:font-size="11pt" style:font-size-asian="11pt" style:font-name-complex="Arial" style:font-size-complex="11pt" fo:font-weight="bold" style:font-weight-asian="bold"/>
    </style:style>
    <style:style style:name="P50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05" style:family="paragraph" style:parent-style-name="Normal">
      <style:paragraph-properties fo:line-height="115%"/>
    </style:style>
    <style:style style:name="T505_1" style:family="text">
      <style:text-properties fo:font-size="11pt" style:font-size-asian="11pt" style:font-name-complex="Arial" style:font-size-complex="11pt"/>
    </style:style>
    <style:style style:name="T505_2" style:family="text">
      <style:text-properties fo:font-size="11pt" style:font-size-asian="11pt" style:font-name-complex="Arial" style:font-size-complex="11pt"/>
    </style:style>
    <style:style style:name="T505_3" style:family="text">
      <style:text-properties fo:font-size="11pt" style:font-size-asian="11pt" style:font-name-complex="Arial" style:font-size-complex="11pt"/>
    </style:style>
    <style:style style:name="T505_4" style:family="text">
      <style:text-properties fo:font-size="11pt" style:font-size-asian="11pt" style:font-name-complex="Arial" style:font-size-complex="11pt"/>
    </style:style>
    <style:style style:name="P506" style:family="paragraph" style:parent-style-name="Normal">
      <style:paragraph-properties fo:line-height="115%"/>
      <style:text-properties fo:font-size="11pt" style:font-size-asian="11pt" style:font-name-complex="Arial" style:font-size-complex="11pt"/>
    </style:style>
    <style:style style:name="P507" style:family="paragraph" style:parent-style-name="Normal">
      <style:paragraph-properties fo:line-height="115%"/>
    </style:style>
    <style:style style:name="T507_1" style:family="text">
      <style:text-properties fo:font-size="11pt" style:font-size-asian="11pt" style:font-name-complex="Arial" style:font-size-complex="11pt" fo:language="en" fo:country="US"/>
    </style:style>
    <style:style style:name="T507_2" style:family="text">
      <style:text-properties fo:font-size="11pt" style:font-size-asian="11pt" style:font-name-complex="Arial" style:font-size-complex="11pt" fo:language="en" fo:country="US"/>
    </style:style>
    <style:style style:name="P50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9" style:family="paragraph" style:parent-style-name="Normal"/>
    <style:style style:name="T50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10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fo:font-size="11pt" style:font-size-asian="11pt" style:font-name-complex="Arial" style:font-size-complex="11pt" fo:font-weight="bold" style:font-weight-asian="bold"/>
    </style:style>
    <style:style style:name="T511_2" style:family="text">
      <style:text-properties fo:font-size="11pt" style:font-size-asian="11pt" style:font-name-complex="Arial" style:font-size-complex="11pt"/>
    </style:style>
    <style:style style:name="T511_3" style:family="text">
      <style:text-properties fo:font-size="11pt" style:font-size-asian="11pt" style:font-name-complex="Arial" style:font-size-complex="11pt"/>
    </style:style>
    <style:style style:name="T511_4" style:family="text">
      <style:text-properties fo:font-size="11pt" style:font-size-asian="11pt" style:font-name-complex="Arial" style:font-size-complex="11pt" fo:font-weight="bold" style:font-weight-asian="bold"/>
    </style:style>
    <style:style style:name="T511_5" style:family="text">
      <style:text-properties fo:font-size="11pt" style:font-size-asian="11pt" style:font-name-complex="Arial" style:font-size-complex="11pt"/>
    </style:style>
    <style:style style:name="T511_6" style:family="text">
      <style:text-properties fo:font-size="11pt" style:font-size-asian="11pt" style:font-name-complex="Arial" style:font-size-complex="11pt" fo:font-weight="bold" style:font-weight-asian="bold"/>
    </style:style>
    <style:style style:name="T511_7" style:family="text">
      <style:text-properties fo:font-size="11pt" style:font-size-asian="11pt" style:font-name-complex="Arial" style:font-size-complex="11pt"/>
    </style:style>
    <style:style style:name="T511_8" style:family="text">
      <style:text-properties fo:font-size="11pt" style:font-size-asian="11pt" style:font-name-complex="Arial" style:font-size-complex="11pt"/>
    </style:style>
    <style:style style:name="T511_9" style:family="text">
      <style:text-properties fo:font-size="11pt" style:font-size-asian="11pt" style:font-name-complex="Arial" style:font-size-complex="11pt"/>
    </style:style>
    <style:style style:name="T511_10" style:family="text">
      <style:text-properties fo:font-size="11pt" style:font-size-asian="11pt" style:font-name-complex="Arial" style:font-size-complex="11pt"/>
    </style:style>
    <style:style style:name="T511_11" style:family="text">
      <style:text-properties fo:font-size="11pt" style:font-size-asian="11pt" style:font-name-complex="Arial" style:font-size-complex="11pt"/>
    </style:style>
    <style:style style:name="T511_12" style:family="text">
      <style:text-properties fo:font-size="11pt" style:font-size-asian="11pt" style:font-name-complex="Arial" style:font-size-complex="11pt"/>
    </style:style>
    <style:style style:name="T511_13" style:family="text">
      <style:text-properties fo:font-size="11pt" style:font-size-asian="11pt" style:font-name-complex="Arial" style:font-size-complex="11pt"/>
    </style:style>
    <style:style style:name="T511_14" style:family="text">
      <style:text-properties fo:font-size="11pt" style:font-size-asian="11pt" style:font-name-complex="Arial" style:font-size-complex="11pt"/>
    </style:style>
    <style:style style:name="T511_15" style:family="text">
      <style:text-properties fo:font-size="11pt" style:font-size-asian="11pt" style:font-name-complex="Arial" style:font-size-complex="11pt"/>
    </style:style>
    <style:style style:name="T511_16" style:family="text">
      <style:text-properties fo:font-size="11pt" style:font-size-asian="11pt" style:font-name-complex="Arial" style:font-size-complex="11pt" fo:font-weight="bold" style:font-weight-asian="bold"/>
    </style:style>
    <style:style style:name="T511_17" style:family="text">
      <style:text-properties fo:font-size="11pt" style:font-size-asian="11pt" style:font-name-complex="Arial" style:font-size-complex="11pt"/>
    </style:style>
    <style:style style:name="T511_18" style:family="text">
      <style:text-properties fo:font-size="11pt" style:font-size-asian="11pt" style:font-name-complex="Arial" style:font-size-complex="11pt"/>
    </style:style>
    <style:style style:name="T511_19" style:family="text">
      <style:text-properties fo:font-size="11pt" style:font-size-asian="11pt" style:font-name-complex="Arial" style:font-size-complex="11pt" fo:font-weight="bold" style:font-weight-asian="bold"/>
    </style:style>
    <style:style style:name="T511_20" style:family="text">
      <style:text-properties fo:font-size="11pt" style:font-size-asian="11pt" style:font-name-complex="Arial" style:font-size-complex="11pt"/>
    </style:style>
    <style:style style:name="P5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13" style:family="paragraph" style:parent-style-name="Normal">
      <style:paragraph-properties fo:text-align="justify"/>
    </style:style>
    <style:style style:name="T513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3_2" style:family="text">
      <style:text-properties fo:font-size="11pt" style:font-name-asian="Arial" style:font-size-asian="11pt" style:font-name-complex="Arial" style:font-size-complex="11pt" fo:language="en" fo:country="US"/>
    </style:style>
    <style:style style:name="P51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515" style:family="paragraph" style:parent-style-name="Normal">
      <style:paragraph-properties fo:text-align="justify"/>
    </style:style>
    <style:style style:name="T515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P516" style:family="paragraph" style:parent-style-name="Normal">
      <style:paragraph-properties fo:text-align="justify"/>
    </style:style>
    <style:style style:name="T516_1" style:family="text">
      <style:text-properties fo:font-size="11pt" style:font-size-asian="11pt" style:font-name-complex="Arial" style:font-size-complex="11pt"/>
    </style:style>
    <style:style style:name="T516_2" style:family="text">
      <style:text-properties fo:font-size="11pt" style:font-size-asian="11pt" style:font-name-complex="Arial" style:font-size-complex="11pt"/>
    </style:style>
    <style:style style:name="T516_3" style:family="text">
      <style:text-properties fo:font-size="11pt" style:font-size-asian="11pt" style:font-name-complex="Arial" style:font-size-complex="11pt"/>
    </style:style>
    <style:style style:name="P5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1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519" style:family="paragraph" style:parent-style-name="Normal">
      <style:paragraph-properties fo:text-align="justify" fo:line-height="115%"/>
    </style:style>
    <style:style style:name="T519_1" style:family="text">
      <style:text-properties fo:font-size="11pt" style:font-size-asian="11pt" style:font-name-complex="Arial" style:font-size-complex="11pt" fo:font-weight="bold" style:font-weight-asian="bold"/>
    </style:style>
    <style:style style:name="P520" style:family="paragraph" style:parent-style-name="Normal">
      <style:paragraph-properties fo:text-align="justify" fo:line-height="115%"/>
    </style:style>
    <style:style style:name="T520_1" style:family="text">
      <style:text-properties fo:font-size="11pt" style:font-size-asian="11pt" style:font-name-complex="Arial" style:font-size-complex="11pt"/>
    </style:style>
    <style:style style:name="P521" style:family="paragraph" style:parent-style-name="Normal">
      <style:paragraph-properties fo:text-align="justify" fo:line-height="115%"/>
    </style:style>
    <style:style style:name="T521_1" style:family="text">
      <style:text-properties fo:font-size="11pt" style:font-size-asian="11pt" style:font-name-complex="Arial" style:font-size-complex="11pt"/>
    </style:style>
    <style:style style:name="T521_2" style:family="text">
      <style:text-properties style:font-name="Cambria Math" fo:font-size="11pt" style:font-size-asian="11pt" style:font-name-complex="Cambria Math" style:font-size-complex="11pt"/>
    </style:style>
    <style:style style:name="T521_3" style:family="text">
      <style:text-properties fo:font-size="11pt" style:font-size-asian="11pt" style:font-name-complex="Arial" style:font-size-complex="11pt"/>
    </style:style>
    <style:style style:name="T521_4" style:family="text">
      <style:text-properties style:font-name="Cambria Math" fo:font-size="11pt" style:font-size-asian="11pt" style:font-name-complex="Cambria Math" style:font-size-complex="11pt"/>
    </style:style>
    <style:style style:name="T521_5" style:family="text">
      <style:text-properties fo:font-size="11pt" style:font-size-asian="11pt" style:font-name-complex="Arial" style:font-size-complex="11pt"/>
    </style:style>
    <style:style style:name="P522" style:family="paragraph" style:parent-style-name="Normal">
      <style:paragraph-properties fo:text-align="justify" fo:line-height="115%"/>
      <style:text-properties style:font-name="Calibri" fo:font-size="11pt" style:font-name-asian="游明朝" style:font-size-asian="11pt" style:font-name-complex="Arial" style:font-size-complex="11pt" fo:font-weight="bold" style:font-weight-asian="bold"/>
    </style:style>
    <style:style style:name="P523" style:family="paragraph" style:parent-style-name="Normal">
      <style:paragraph-properties fo:text-align="justify" fo:line-height="115%"/>
    </style:style>
    <style:style style:name="T523_1" style:family="text">
      <style:text-properties fo:font-size="11pt" style:font-name-asian="游明朝" style:font-size-asian="11pt" style:font-name-complex="Arial" style:font-size-complex="11pt" fo:font-weight="bold" style:font-weight-asian="bold"/>
    </style:style>
    <style:style style:name="T523_2" style:family="text">
      <style:text-properties style:font-name-complex="Arial"/>
    </style:style>
    <style:style style:name="T523_3" style:family="text">
      <style:text-properties fo:font-size="11pt" style:font-size-asian="11pt" style:font-name-complex="Arial" style:font-size-complex="11pt"/>
    </style:style>
    <style:style style:name="T523_4" style:family="text">
      <style:text-properties style:font-name="Cambria Math" fo:font-size="11pt" style:font-size-asian="11pt" style:font-name-complex="Cambria Math" style:font-size-complex="11pt"/>
    </style:style>
    <style:style style:name="T523_5" style:family="text">
      <style:text-properties fo:font-size="11pt" style:font-size-asian="11pt" style:font-name-complex="Arial" style:font-size-complex="11pt"/>
    </style:style>
    <style:style style:name="T523_6" style:family="text">
      <style:text-properties fo:font-size="11pt" style:font-size-asian="11pt" style:font-name-complex="Arial" style:font-size-complex="11pt"/>
    </style:style>
    <style:style style:name="T523_7" style:family="text">
      <style:text-properties style:font-name="Cambria Math" fo:font-size="11pt" style:font-size-asian="11pt" style:font-name-complex="Cambria Math" style:font-size-complex="11pt"/>
    </style:style>
    <style:style style:name="T523_8" style:family="text">
      <style:text-properties fo:font-size="11pt" style:font-size-asian="11pt" style:font-name-complex="Arial" style:font-size-complex="11pt"/>
    </style:style>
    <style:style style:name="T523_9" style:family="text">
      <style:text-properties style:font-name="Cambria Math" fo:font-size="11pt" style:font-size-asian="11pt" style:font-name-complex="Cambria Math" style:font-size-complex="11pt"/>
    </style:style>
    <style:style style:name="T523_10" style:family="text">
      <style:text-properties fo:font-size="11pt" style:font-size-asian="11pt" style:font-name-complex="Arial" style:font-size-complex="11pt"/>
    </style:style>
    <style:style style:name="P524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font-weight="bold" style:font-weight-asian="bold"/>
    </style:style>
    <style:style style:name="P525" style:family="paragraph" style:parent-style-name="Normal">
      <style:paragraph-properties fo:text-align="justify" fo:line-height="115%"/>
    </style:style>
    <style:style style:name="T525_1" style:family="text">
      <style:text-properties fo:font-size="11pt" style:font-size-asian="11pt" style:font-name-complex="Arial" style:font-size-complex="11pt" fo:font-weight="bold" style:font-weight-asian="bold"/>
    </style:style>
    <style:style style:name="P526" style:family="paragraph" style:parent-style-name="Normal">
      <style:paragraph-properties fo:text-align="justify" fo:line-height="115%"/>
    </style:style>
    <style:style style:name="T526_1" style:family="text">
      <style:text-properties fo:font-size="11pt" style:font-size-asian="11pt" style:font-name-complex="Arial" style:font-size-complex="11pt"/>
    </style:style>
    <style:style style:name="T526_2" style:family="text">
      <style:text-properties fo:font-size="11pt" style:font-size-asian="11pt" style:font-name-complex="Arial" style:font-size-complex="11pt"/>
    </style:style>
    <style:style style:name="T526_3" style:family="text">
      <style:text-properties fo:font-size="11pt" style:font-size-asian="11pt" style:font-name-complex="Arial" style:font-size-complex="11pt"/>
    </style:style>
    <style:style style:name="T526_4" style:family="text">
      <style:text-properties fo:font-size="11pt" style:font-size-asian="11pt" style:font-name-complex="Arial" style:font-size-complex="11pt"/>
    </style:style>
    <style:style style:name="T526_5" style:family="text">
      <style:text-properties fo:font-size="11pt" style:font-size-asian="11pt" style:font-name-complex="Arial" style:font-size-complex="11pt"/>
    </style:style>
    <style:style style:name="T526_6" style:family="text">
      <style:text-properties fo:font-size="11pt" style:font-size-asian="11pt" style:font-name-complex="Arial" style:font-size-complex="11pt"/>
    </style:style>
    <style:style style:name="T526_7" style:family="text">
      <style:text-properties fo:font-size="11pt" style:font-size-asian="11pt" style:font-name-complex="Arial" style:font-size-complex="11pt"/>
    </style:style>
    <style:style style:name="T526_8" style:family="text">
      <style:text-properties fo:font-size="11pt" style:font-size-asian="11pt" style:font-name-complex="Arial" style:font-size-complex="11pt"/>
    </style:style>
    <style:style style:name="T526_9" style:family="text">
      <style:text-properties fo:font-size="11pt" style:font-size-asian="11pt" style:font-name-complex="Arial" style:font-size-complex="11pt"/>
    </style:style>
    <style:style style:name="T526_10" style:family="text">
      <style:text-properties fo:font-size="11pt" style:font-size-asian="11pt" style:font-name-complex="Arial" style:font-size-complex="11pt"/>
    </style:style>
    <style:style style:name="T526_11" style:family="text">
      <style:text-properties fo:font-size="11pt" style:font-size-asian="11pt" style:font-name-complex="Arial" style:font-size-complex="11pt"/>
    </style:style>
    <style:style style:name="P52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528" style:family="paragraph" style:parent-style-name="Normal">
      <style:paragraph-properties fo:line-height="115%"/>
    </style:style>
    <style:style style:name="T528_1" style:family="text">
      <style:text-properties fo:font-size="11pt" style:font-size-asian="11pt" style:font-name-complex="Arial" style:font-size-complex="11pt"/>
    </style:style>
    <style:style style:name="T528_2" style:family="text">
      <style:text-properties style:font-name="Cambria Math" fo:font-size="11pt" style:font-size-asian="11pt" style:font-name-complex="Cambria Math" style:font-size-complex="11pt"/>
    </style:style>
    <style:style style:name="T528_3" style:family="text">
      <style:text-properties fo:font-size="11pt" style:font-size-asian="11pt" style:font-name-complex="Arial" style:font-size-complex="11pt"/>
    </style:style>
    <style:style style:name="P52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530" style:family="paragraph" style:parent-style-name="Normal">
      <style:paragraph-properties fo:text-align="justify" style:line-height-at-least="0.529cm" fo:margin-top="0.494cm" fo:margin-bottom="0.494cm"/>
    </style:style>
    <style:style style:name="T530_1" style:family="text">
      <style:text-properties fo:font-size="11pt" style:font-name-asian="游明朝" style:font-size-asian="11pt" style:font-name-complex="Arial" style:font-size-complex="11pt" fo:font-weight="bold" style:font-weight-asian="bold"/>
    </style:style>
    <style:style style:name="P531" style:family="paragraph" style:parent-style-name="Normal">
      <style:paragraph-properties fo:text-align="justify" fo:line-height="115%"/>
    </style:style>
    <style:style style:name="T531_1" style:family="text">
      <style:text-properties fo:font-size="11pt" style:font-size-asian="11pt" style:font-name-complex="Arial" style:font-size-complex="11pt"/>
    </style:style>
    <style:style style:name="T531_2" style:family="text">
      <style:text-properties style:font-name="Cambria Math" fo:font-size="11pt" style:font-size-asian="11pt" style:font-name-complex="Cambria Math" style:font-size-complex="11pt"/>
    </style:style>
    <style:style style:name="T531_3" style:family="text">
      <style:text-properties fo:font-size="11pt" style:font-size-asian="11pt" style:font-name-complex="Arial" style:font-size-complex="11pt"/>
    </style:style>
    <style:style style:name="T531_4" style:family="text">
      <style:text-properties fo:font-size="11pt" style:font-size-asian="11pt" style:font-name-complex="Arial" style:font-size-complex="11pt"/>
    </style:style>
    <style:style style:name="T531_5" style:family="text">
      <style:text-properties fo:font-size="11pt" style:font-size-asian="11pt" style:font-name-complex="Arial" style:font-size-complex="11pt"/>
    </style:style>
    <style:style style:name="P532" style:family="paragraph" style:parent-style-name="Normal">
      <style:text-properties fo:font-size="11pt" style:font-size-asian="11pt" style:font-name-complex="Arial" style:font-size-complex="11pt" fo:language="en"/>
    </style:style>
    <style:style style:name="P533" style:family="paragraph" style:parent-style-name="Normal"/>
    <style:style style:name="T533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fo:font-size="11pt" style:font-size-asian="11pt" style:font-name-complex="Arial" style:font-size-complex="11pt"/>
    </style:style>
    <style:style style:name="T534_2" style:family="text">
      <style:text-properties fo:font-size="11pt" style:font-size-asian="11pt" style:font-name-complex="Arial" style:font-size-complex="11pt"/>
    </style:style>
    <style:style style:name="T534_3" style:family="text">
      <style:text-properties fo:font-size="11pt" style:font-size-asian="11pt" style:font-name-complex="Arial" style:font-size-complex="11pt"/>
    </style:style>
    <style:style style:name="P53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fo:font-size="11pt" style:font-size-asian="11pt" style:font-name-complex="Arial" style:font-size-complex="11pt"/>
    </style:style>
    <style:style style:name="P53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38" style:family="paragraph" style:parent-style-name="Normal">
      <style:paragraph-properties fo:text-align="justify"/>
    </style:style>
    <style:style style:name="T538_1" style:family="text">
      <style:text-properties fo:font-size="11pt" style:font-size-asian="11pt" style:font-name-complex="Arial" style:font-size-complex="11pt"/>
    </style:style>
    <style:style style:name="P539" style:family="paragraph" style:parent-style-name="Normal">
      <style:text-properties fo:font-size="10pt" style:font-size-asian="10pt" style:font-name-complex="Arial" style:font-size-complex="10pt"/>
    </style:style>
    <style:style style:name="P540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1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2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3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4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5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6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547" style:family="paragraph" style:parent-style-name="Normal">
      <style:text-properties fo:font-size="10pt" style:font-size-asian="10pt" style:font-size-complex="11pt"/>
    </style:style>
    <style:style style:name="P54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4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548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549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50" style:family="paragraph" style:parent-style-name="Normal"/>
    <style:style style:name="T550_1" style:family="text">
      <style:text-properties fo:font-size="11pt" style:font-size-asian="11pt" style:font-size-complex="11pt" fo:font-weight="bold" style:font-weight-asian="bold" style:font-weight-complex="bold"/>
    </style:style>
    <style:style style:name="T550_2" style:family="text">
      <style:text-properties fo:font-size="11pt" style:font-size-asian="11pt" style:font-name-complex="Arial" style:font-size-complex="11pt"/>
    </style:style>
    <style:style style:name="P551" style:family="paragraph" style:parent-style-name="Normal">
      <style:text-properties fo:font-size="11pt" style:font-size-asian="11pt" style:font-name-complex="Arial" style:font-size-complex="11pt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fo:font-size="11pt" style:font-size-asian="11pt" style:font-name-complex="Arial" style:font-size-complex="11pt"/>
    </style:style>
    <style:style style:name="P55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fo:font-size="11pt" style:font-size-asian="11pt" style:font-name-complex="Arial" style:font-size-complex="11pt"/>
    </style:style>
    <style:style style:name="T554_2" style:family="text">
      <style:text-properties fo:font-size="11pt" style:font-size-asian="11pt" style:font-name-complex="Arial" style:font-size-complex="11pt"/>
    </style:style>
    <style:style style:name="T554_3" style:family="text">
      <style:text-properties fo:font-size="11pt" style:font-size-asian="11pt" style:font-name-complex="Arial" style:font-size-complex="11pt"/>
    </style:style>
    <style:style style:name="P55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font-size="11pt" style:font-size-asian="11pt" style:font-name-complex="Arial" style:font-size-complex="11pt"/>
    </style:style>
    <style:style style:name="P55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58" style:family="paragraph" style:parent-style-name="Normal">
      <style:paragraph-properties fo:text-align="justify"/>
    </style:style>
    <style:style style:name="T558_1" style:family="text">
      <style:text-properties fo:font-size="11pt" style:font-size-asian="11pt" style:font-name-complex="Arial" style:font-size-complex="11pt"/>
    </style:style>
    <style:style style:name="P55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1pt" style:font-size-asian="11pt" style:font-name-complex="Arial" style:font-size-complex="11pt"/>
    </style:style>
    <style:style style:name="T560_2" style:family="text">
      <style:text-properties style:font-name="Cambria Math" fo:font-size="11pt" style:font-size-asian="11pt" style:font-name-complex="Cambria Math" style:font-size-complex="11pt"/>
    </style:style>
    <style:style style:name="T560_3" style:family="text">
      <style:text-properties fo:font-size="11pt" style:font-size-asian="11pt" style:font-name-complex="Arial" style:font-size-complex="11pt"/>
    </style:style>
    <style:style style:name="P56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62" style:family="paragraph" style:parent-style-name="Normal">
      <style:paragraph-properties fo:text-align="justify" fo:line-height="115%"/>
    </style:style>
    <style:style style:name="T562_1" style:family="text">
      <style:text-properties fo:font-size="11pt" style:font-name-asian="Arial" style:font-size-asian="11pt" style:font-name-complex="Arial" style:font-size-complex="11pt"/>
    </style:style>
    <style:style style:name="T562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2_3" style:family="text">
      <style:text-properties fo:font-size="11pt" style:font-name-asian="Arial" style:font-size-asian="11pt" style:font-name-complex="Arial" style:font-size-complex="11pt"/>
    </style:style>
    <style:style style:name="T562_4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2_5" style:family="text">
      <style:text-properties fo:font-size="11pt" style:font-name-asian="Arial" style:font-size-asian="11pt" style:font-name-complex="Arial" style:font-size-complex="11pt"/>
    </style:style>
    <style:style style:name="T562_6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2_7" style:family="text">
      <style:text-properties fo:font-size="11pt" style:font-name-asian="Arial" style:font-size-asian="11pt" style:font-name-complex="Arial" style:font-size-complex="11pt"/>
    </style:style>
    <style:style style:name="T562_8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2_9" style:family="text">
      <style:text-properties fo:font-size="11pt" style:font-name-asian="Arial" style:font-size-asian="11pt" style:font-name-complex="Arial" style:font-size-complex="11pt"/>
    </style:style>
    <style:style style:name="T562_10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2_11" style:family="text">
      <style:text-properties fo:font-size="11pt" style:font-name-asian="Arial" style:font-size-asian="11pt" style:font-name-complex="Arial" style:font-size-complex="11pt"/>
    </style:style>
    <style:style style:name="T562_12" style:family="text">
      <style:text-properties fo:font-size="11pt" style:font-size-asian="11pt" style:font-name-complex="Arial" style:font-size-complex="11pt"/>
    </style:style>
    <style:style style:name="P56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1pt" style:font-name-asian="Arial" style:font-size-asian="11pt" style:font-name-complex="Arial" style:font-size-complex="11pt"/>
    </style:style>
    <style:style style:name="T56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4_3" style:family="text">
      <style:text-properties fo:font-size="11pt" style:font-name-asian="Arial" style:font-size-asian="11pt" style:font-name-complex="Arial" style:font-size-complex="11pt"/>
    </style:style>
    <style:style style:name="T564_4" style:family="text">
      <style:text-properties fo:font-size="11pt" style:font-name-asian="Arial" style:font-size-asian="11pt" style:font-name-complex="Arial" style:font-size-complex="11pt"/>
    </style:style>
    <style:style style:name="T564_5" style:family="text">
      <style:text-properties fo:font-size="11pt" style:font-name-asian="Arial" style:font-size-asian="11pt" style:font-name-complex="Arial" style:font-size-complex="11pt"/>
    </style:style>
    <style:style style:name="P5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1pt" style:font-name-asian="Arial" style:font-size-asian="11pt" style:font-name-complex="Arial" style:font-size-complex="11pt"/>
    </style:style>
    <style:style style:name="T566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6_3" style:family="text">
      <style:text-properties fo:font-size="11pt" style:font-name-asian="Arial" style:font-size-asian="11pt" style:font-name-complex="Arial" style:font-size-complex="11pt"/>
    </style:style>
    <style:style style:name="T566_4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6_5" style:family="text">
      <style:text-properties fo:font-size="11pt" style:font-name-asian="Arial" style:font-size-asian="11pt" style:font-name-complex="Arial" style:font-size-complex="11pt"/>
    </style:style>
    <style:style style:name="P567" style:family="paragraph" style:parent-style-name="Normal">
      <style:paragraph-properties fo:text-align="justify"/>
    </style:style>
    <style:style style:name="T567_1" style:family="text">
      <style:text-properties fo:font-size="11pt" style:font-name-asian="Arial" style:font-size-asian="11pt" style:font-name-complex="Arial" style:font-size-complex="11pt"/>
    </style:style>
    <style:style style:name="T567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7_3" style:family="text">
      <style:text-properties fo:font-size="11pt" style:font-name-asian="Arial" style:font-size-asian="11pt" style:font-name-complex="Arial" style:font-size-complex="11pt"/>
    </style:style>
    <style:style style:name="P56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1pt" style:font-name-asian="Arial" style:font-size-asian="11pt" style:font-name-complex="Arial" style:font-size-complex="11pt"/>
    </style:style>
    <style:style style:name="T569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69_3" style:family="text">
      <style:text-properties fo:font-size="11pt" style:font-name-asian="Arial" style:font-size-asian="11pt" style:font-name-complex="Arial" style:font-size-complex="11pt"/>
    </style:style>
    <style:style style:name="T569_4" style:family="text">
      <style:text-properties fo:font-size="11pt" style:font-name-asian="Arial" style:font-size-asian="11pt" style:font-name-complex="Arial" style:font-size-complex="11pt"/>
    </style:style>
    <style:style style:name="T569_5" style:family="text">
      <style:text-properties fo:font-size="11pt" style:font-name-asian="Arial" style:font-size-asian="11pt" style:font-name-complex="Arial" style:font-size-complex="11pt"/>
    </style:style>
    <style:style style:name="T569_6" style:family="text">
      <style:text-properties fo:font-size="11pt" style:font-name-asian="Arial" style:font-size-asian="11pt" style:font-name-complex="Arial" style:font-size-complex="11pt"/>
    </style:style>
    <style:style style:name="P57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font-size="11pt" style:font-name-asian="Arial" style:font-size-asian="11pt" style:font-name-complex="Arial" style:font-size-complex="11pt"/>
    </style:style>
    <style:style style:name="T57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1_3" style:family="text">
      <style:text-properties fo:font-size="11pt" style:font-name-asian="Arial" style:font-size-asian="11pt" style:font-name-complex="Arial" style:font-size-complex="11pt"/>
    </style:style>
    <style:style style:name="P572" style:family="paragraph" style:parent-style-name="Normal">
      <style:text-properties style:font-name="Calibri" fo:font-size="11pt" style:font-name-asian="游明朝" style:font-size-asian="11pt" style:font-name-complex="Arial" style:font-size-complex="11pt"/>
    </style:style>
    <style:style style:name="P57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74" style:family="paragraph" style:parent-style-name="Normal"/>
    <style:style style:name="T574_1" style:family="text">
      <style:text-properties fo:font-size="11pt" style:font-size-asian="11pt" style:font-size-complex="11pt" fo:font-weight="bold" style:font-weight-asian="bold" style:font-weight-complex="bold"/>
    </style:style>
    <style:style style:name="T574_2" style:family="text"/>
    <style:style style:name="T574_3" style:family="text" style:parent-style-name="Internet_20_link">
      <style:text-properties fo:font-size="11pt" style:font-size-asian="11pt" style:font-size-complex="11pt" fo:font-weight="bold" style:font-weight-asian="bold" style:font-weight-complex="bold"/>
    </style:style>
    <style:style style:name="T574_4" style:family="text">
      <style:text-properties fo:font-size="11pt" style:font-size-asian="11pt" style:font-size-complex="11pt" fo:font-weight="bold" style:font-weight-asian="bold" style:font-weight-complex="bold"/>
    </style:style>
    <style:style style:name="P575" style:family="paragraph" style:parent-style-name="Normal">
      <style:text-properties fo:font-size="11pt" style:font-size-asian="11pt" style:font-name-complex="Arial" style:font-size-complex="11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1pt" style:font-size-asian="11pt" style:font-name-complex="Arial" style:font-size-complex="11pt"/>
    </style:style>
    <style:style style:name="T576_2" style:family="text">
      <style:text-properties style:font-name="Cambria Math" fo:font-size="11pt" style:font-size-asian="11pt" style:font-name-complex="Cambria Math" style:font-size-complex="11pt"/>
    </style:style>
    <style:style style:name="T576_3" style:family="text">
      <style:text-properties fo:font-size="11pt" style:font-size-asian="11pt" style:font-name-complex="Arial" style:font-size-complex="11pt"/>
    </style:style>
    <style:style style:name="P57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1pt" style:font-size-asian="11pt" style:font-name-complex="Arial" style:font-size-complex="11pt"/>
    </style:style>
    <style:style style:name="P579" style:family="paragraph" style:parent-style-name="Normal">
      <style:paragraph-properties fo:break-before="page" fo:line-height="108%" fo:margin-bottom="0.282cm"/>
    </style:style>
    <style:style style:name="P58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80_1" style:family="text">
      <style:text-properties fo:font-size="14pt" style:font-size-asian="14pt" style:font-size-complex="11pt" fo:font-weight="bold" style:font-weight-asian="bold"/>
    </style:style>
    <style:style style:name="T580_2" style:family="text">
      <style:text-properties fo:font-size="14pt" style:font-size-asian="14pt" style:font-size-complex="11pt" fo:font-weight="bold" style:font-weight-asian="bold"/>
    </style:style>
    <style:style style:name="T580_3" style:family="text">
      <style:text-properties fo:font-size="14pt" style:font-size-asian="14pt" style:font-size-complex="11pt" fo:font-weight="bold" style:font-weight-asian="bold"/>
    </style:style>
    <style:style style:name="T580_4" style:family="text">
      <style:text-properties fo:font-size="14pt" style:font-size-asian="14pt" style:font-size-complex="11pt" fo:font-weight="bold" style:font-weight-asian="bold"/>
    </style:style>
    <style:style style:name="P58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82" style:family="paragraph" style:parent-style-name="Normal"/>
    <style:style style:name="T5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3" style:family="paragraph" style:parent-style-name="Normal">
      <style:paragraph-properties fo:text-align="justify" fo:line-height="115%"/>
    </style:style>
    <style:style style:name="T583_1" style:family="text">
      <style:text-properties fo:font-size="11pt" style:font-name-asian="游明朝" style:font-size-asian="11pt" style:font-name-complex="Arial" style:font-size-complex="11pt" fo:font-weight="bold" style:font-weight-asian="bold"/>
    </style:style>
    <style:style style:name="T583_2" style:family="text">
      <style:text-properties fo:font-size="11pt" style:font-size-asian="11pt" style:font-name-complex="Arial" style:font-size-complex="11pt"/>
    </style:style>
    <style:style style:name="T583_3" style:family="text">
      <style:text-properties style:font-name="Cambria Math" fo:font-size="11pt" style:font-size-asian="11pt" style:font-name-complex="Cambria Math" style:font-size-complex="11pt"/>
    </style:style>
    <style:style style:name="T583_4" style:family="text">
      <style:text-properties fo:font-size="11pt" style:font-size-asian="11pt" style:font-name-complex="Arial" style:font-size-complex="11pt"/>
    </style:style>
    <style:style style:name="P584" style:family="paragraph" style:parent-style-name="Normal">
      <style:paragraph-properties fo:text-align="justify" fo:line-height="115%"/>
    </style:style>
    <style:style style:name="T584_1" style:family="text">
      <style:text-properties fo:font-size="11pt" style:font-size-asian="11pt" style:font-name-complex="Arial" style:font-size-complex="11pt"/>
    </style:style>
    <style:style style:name="T584_2" style:family="text">
      <style:text-properties style:font-name="Cambria Math" fo:font-size="11pt" style:font-size-asian="11pt" style:font-name-complex="Cambria Math" style:font-size-complex="11pt"/>
    </style:style>
    <style:style style:name="T584_3" style:family="text">
      <style:text-properties fo:font-size="11pt" style:font-size-asian="11pt" style:font-name-complex="Arial" style:font-size-complex="11pt"/>
    </style:style>
    <style:style style:name="T584_4" style:family="text">
      <style:text-properties fo:font-size="11pt" style:font-size-asian="11pt" style:font-name-complex="Arial" style:font-size-complex="11pt"/>
    </style:style>
    <style:style style:name="T584_5" style:family="text">
      <style:text-properties fo:font-size="11pt" style:font-size-asian="11pt" style:font-name-complex="Arial" style:font-size-complex="11pt"/>
    </style:style>
    <style:style style:name="T584_6" style:family="text">
      <style:text-properties fo:font-size="11pt" style:font-size-asian="11pt" style:font-name-complex="Arial" style:font-size-complex="11pt"/>
    </style:style>
    <style:style style:name="T584_7" style:family="text">
      <style:text-properties fo:font-size="11pt" style:font-size-asian="11pt" style:font-name-complex="Arial" style:font-size-complex="11pt"/>
    </style:style>
    <style:style style:name="T584_8" style:family="text">
      <style:text-properties fo:font-size="11pt" style:font-size-asian="11pt" style:font-name-complex="Arial" style:font-size-complex="11pt"/>
    </style:style>
    <style:style style:name="T584_9" style:family="text">
      <style:text-properties fo:font-size="11pt" style:font-size-asian="11pt" style:font-name-complex="Arial" style:font-size-complex="11pt"/>
    </style:style>
    <style:style style:name="P585" style:family="paragraph" style:parent-style-name="Normal">
      <style:paragraph-properties fo:text-align="justify" style:line-height-at-least="0.529cm" fo:margin-top="0.494cm" fo:margin-bottom="0.494cm"/>
    </style:style>
    <style:style style:name="T585_1" style:family="text">
      <style:text-properties fo:font-size="11pt" style:font-size-asian="11pt" style:font-name-complex="Arial" style:font-size-complex="11pt"/>
    </style:style>
    <style:style style:name="P586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name-complex="Arial" style:font-size-complex="11pt"/>
    </style:style>
    <style:style style:name="T586_1" style:family="text">
      <style:text-properties fo:font-size="11pt" style:font-size-asian="11pt" style:font-name-complex="Arial" style:font-size-complex="11pt" fo:font-weight="bold" style:font-weight-asian="bold"/>
    </style:style>
    <style:style style:name="T586_2" style:family="text">
      <style:text-properties fo:font-size="11pt" style:font-size-asian="11pt" style:font-name-complex="Arial" style:font-size-complex="11pt"/>
    </style:style>
    <style:style style:name="T586_3" style:family="text">
      <style:text-properties fo:font-size="11pt" style:font-size-asian="11pt" style:font-name-complex="Arial" style:font-size-complex="11pt"/>
    </style:style>
    <style:style style:name="T586_4" style:family="text">
      <style:text-properties fo:font-size="11pt" style:font-size-asian="11pt" style:font-name-complex="Arial" style:font-size-complex="11pt"/>
    </style:style>
    <style:style style:name="P587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name-complex="Arial" style:font-size-complex="11pt" fo:language="en" fo:country="US"/>
    </style:style>
    <style:style style:name="T587_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587_2" style:family="text">
      <style:text-properties fo:font-size="11pt" style:font-size-asian="11pt" style:font-name-complex="Arial" style:font-size-complex="11pt" fo:language="en" fo:country="US"/>
    </style:style>
    <style:style style:name="P588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name-complex="Arial" style:font-size-complex="11pt" fo:language="en" fo:country="US"/>
    </style:style>
    <style:style style:name="T588_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588_2" style:family="text">
      <style:text-properties fo:font-size="11pt" style:font-size-asian="11pt" style:font-name-complex="Arial" style:font-size-complex="11pt" fo:language="en" fo:country="US"/>
    </style:style>
    <style:style style:name="P589" style:family="paragraph" style:parent-style-name="Normal">
      <style:paragraph-properties fo:text-align="justify" fo:text-indent="-0.63cm" fo:line-height="115%" fo:margin-left="1.259cm"/>
    </style:style>
    <style:style style:name="T589_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589_2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589_3" style:family="text">
      <style:text-properties fo:font-size="11pt" style:font-size-asian="11pt" style:font-name-complex="Arial" style:font-size-complex="11pt" fo:language="en" fo:country="US"/>
    </style:style>
    <style:style style:name="T589_4" style:family="text">
      <style:text-properties fo:font-size="11pt" style:font-size-asian="11pt" style:font-name-complex="Arial" style:font-size-complex="11pt" fo:language="en" fo:country="US"/>
    </style:style>
    <style:style style:name="T589_5" style:family="text">
      <style:text-properties fo:font-size="11pt" style:font-size-asian="11pt" style:font-name-complex="Arial" style:font-size-complex="11pt" fo:language="en" fo:country="US"/>
    </style:style>
    <style:style style:name="P590" style:family="paragraph" style:parent-style-name="Normal">
      <style:paragraph-properties fo:text-align="justify" fo:text-indent="-0.63cm" fo:line-height="115%" fo:margin-left="1.259cm"/>
      <style:text-properties fo:font-size="11pt" style:font-size-asian="11pt" style:font-name-complex="Arial" style:font-size-complex="11pt" fo:language="en" fo:country="US"/>
    </style:style>
    <style:style style:name="T590_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590_2" style:family="text">
      <style:text-properties fo:font-size="11pt" style:font-size-asian="11pt" style:font-name-complex="Arial" style:font-size-complex="11pt" fo:language="en" fo:country="US"/>
    </style:style>
    <style:style style:name="P591" style:family="paragraph" style:parent-style-name="Normal">
      <style:paragraph-properties fo:text-align="justify" fo:line-height="115%" fo:margin-left="1.259cm"/>
      <style:text-properties fo:font-size="11pt" style:font-size-asian="11pt" style:font-name-complex="Arial" style:font-size-complex="11pt" fo:language="en" fo:country="US"/>
    </style:style>
    <style:style style:name="P592" style:family="paragraph" style:parent-style-name="Normal">
      <style:paragraph-properties fo:text-align="justify" fo:line-height="115%"/>
    </style:style>
    <style:style style:name="T592_1" style:family="text">
      <style:text-properties fo:font-size="11pt" style:font-size-asian="11pt" style:font-name-complex="Arial" style:font-size-complex="11pt"/>
    </style:style>
    <style:style style:name="P59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594" style:family="paragraph" style:parent-style-name="Normal">
      <style:paragraph-properties fo:text-align="justify" fo:line-height="115%"/>
    </style:style>
    <style:style style:name="T594_1" style:family="text">
      <style:text-properties fo:font-size="11pt" style:font-size-asian="11pt" style:font-name-complex="Arial" style:font-size-complex="11pt"/>
    </style:style>
    <style:style style:name="P595" style:family="paragraph" style:parent-style-name="Normal">
      <style:paragraph-properties fo:text-align="justify" fo:line-height="115%"/>
    </style:style>
    <style:style style:name="T595_1" style:family="text">
      <style:text-properties fo:font-size="11pt" style:font-size-asian="11pt" style:font-name-complex="Arial" style:font-size-complex="11pt"/>
    </style:style>
    <style:style style:name="T595_2" style:family="text">
      <style:text-properties style:font-name="Cambria Math" fo:font-size="11pt" style:font-size-asian="11pt" style:font-name-complex="Cambria Math" style:font-size-complex="11pt"/>
    </style:style>
    <style:style style:name="T595_3" style:family="text">
      <style:text-properties fo:font-size="11pt" style:font-size-asian="11pt" style:font-name-complex="Arial" style:font-size-complex="11pt"/>
    </style:style>
    <style:style style:name="T595_4" style:family="text">
      <style:text-properties style:font-name="Cambria Math" fo:font-size="11pt" style:font-size-asian="11pt" style:font-name-complex="Cambria Math" style:font-size-complex="11pt"/>
    </style:style>
    <style:style style:name="T595_5" style:family="text">
      <style:text-properties fo:font-size="11pt" style:font-size-asian="11pt" style:font-name-complex="Arial" style:font-size-complex="11pt"/>
    </style:style>
    <style:style style:name="T595_6" style:family="text">
      <style:text-properties style:font-name="Cambria Math" fo:font-size="11pt" style:font-size-asian="11pt" style:font-name-complex="Cambria Math" style:font-size-complex="11pt"/>
    </style:style>
    <style:style style:name="T595_7" style:family="text">
      <style:text-properties fo:font-size="11pt" style:font-size-asian="11pt" style:font-name-complex="Arial" style:font-size-complex="11pt"/>
    </style:style>
    <style:style style:name="P596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7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8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9" style:family="paragraph" style:parent-style-name="Normal">
      <style:paragraph-properties fo:text-align="justify" fo:line-height="115%"/>
    </style:style>
    <style:style style:name="T59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00" style:family="paragraph" style:parent-style-name="Normal">
      <style:paragraph-properties fo:text-align="justify" fo:line-height="115%"/>
    </style:style>
    <style:style style:name="T600_1" style:family="text">
      <style:text-properties fo:font-size="11pt" style:font-size-asian="11pt" style:font-name-complex="Arial" style:font-size-complex="11pt" fo:language="en" fo:country="US"/>
    </style:style>
    <style:style style:name="T600_2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600_3" style:family="text">
      <style:text-properties fo:font-size="11pt" style:font-size-asian="11pt" style:font-name-complex="Arial" style:font-size-complex="11pt" fo:language="en" fo:country="US"/>
    </style:style>
    <style:style style:name="T600_4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600_5" style:family="text">
      <style:text-properties fo:font-size="11pt" style:font-size-asian="11pt" style:font-name-complex="Arial" style:font-size-complex="11pt" fo:language="en" fo:country="US"/>
    </style:style>
    <style:style style:name="T600_6" style:family="text">
      <style:text-properties fo:font-size="11pt" style:font-size-asian="11pt" style:font-name-complex="Arial" style:font-size-complex="11pt" fo:language="en" fo:country="US"/>
    </style:style>
    <style:style style:name="T600_7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600_8" style:family="text">
      <style:text-properties fo:font-size="11pt" style:font-size-asian="11pt" style:font-name-complex="Arial" style:font-size-complex="11pt" fo:language="en" fo:country="US"/>
    </style:style>
    <style:style style:name="T600_9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600_10" style:family="text">
      <style:text-properties fo:font-size="11pt" style:font-size-asian="11pt" style:font-name-complex="Arial" style:font-size-complex="11pt" fo:language="en" fo:country="US"/>
    </style:style>
    <style:style style:name="T600_11" style:family="text">
      <style:text-properties fo:font-size="11pt" style:font-size-asian="11pt" style:font-name-complex="Arial" style:font-size-complex="11pt" fo:language="en" fo:country="US" fo:font-weight="bold" style:font-weight-asian="bold"/>
    </style:style>
    <style:style style:name="T600_12" style:family="text">
      <style:text-properties fo:font-size="11pt" style:font-size-asian="11pt" style:font-name-complex="Arial" style:font-size-complex="11pt" fo:language="en" fo:country="US"/>
    </style:style>
    <style:style style:name="P601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02" style:family="paragraph" style:parent-style-name="Normal">
      <style:paragraph-properties fo:text-align="justify" fo:line-height="115%"/>
    </style:style>
    <style:style style:name="T602_1" style:family="text">
      <style:text-properties fo:font-size="11pt" style:font-size-asian="11pt" style:font-name-complex="Arial" style:font-size-complex="11pt" fo:language="en" fo:country="US"/>
    </style:style>
    <style:style style:name="P60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04" style:family="paragraph" style:parent-style-name="Normal">
      <style:paragraph-properties fo:text-align="justify" fo:line-height="115%"/>
    </style:style>
    <style:style style:name="T604_1" style:family="text">
      <style:text-properties fo:font-size="11pt" style:font-size-asian="11pt" style:font-name-complex="Arial" style:font-size-complex="11pt"/>
    </style:style>
    <style:style style:name="T604_2" style:family="text">
      <style:text-properties fo:font-size="11pt" style:font-size-asian="11pt" style:font-name-complex="Arial" style:font-size-complex="11pt" fo:font-weight="bold" style:font-weight-asian="bold"/>
    </style:style>
    <style:style style:name="T604_3" style:family="text">
      <style:text-properties fo:font-size="11pt" style:font-size-asian="11pt" style:font-name-complex="Arial" style:font-size-complex="11pt" fo:font-weight="bold" style:font-weight-asian="bold"/>
    </style:style>
    <style:style style:name="T604_4" style:family="text">
      <style:text-properties fo:font-size="11pt" style:font-size-asian="11pt" style:font-name-complex="Arial" style:font-size-complex="11pt"/>
    </style:style>
    <style:style style:name="T604_5" style:family="text">
      <style:text-properties fo:font-size="11pt" style:font-size-asian="11pt" style:font-name-complex="Arial" style:font-size-complex="11pt"/>
    </style:style>
    <style:style style:name="T604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4_7" style:family="text">
      <style:text-properties fo:font-size="11pt" style:font-size-asian="11pt" style:font-name-complex="Arial" style:font-size-complex="11pt" fo:font-weight="bold" style:font-weight-asian="bold"/>
    </style:style>
    <style:style style:name="T604_8" style:family="text">
      <style:text-properties fo:font-size="11pt" style:font-size-asian="11pt" style:font-name-complex="Arial" style:font-size-complex="11pt"/>
    </style:style>
    <style:style style:name="P605" style:family="paragraph" style:parent-style-name="Normal">
      <style:paragraph-properties fo:text-align="justify" fo:line-height="115%"/>
    </style:style>
    <style:style style:name="T605_1" style:family="text">
      <style:text-properties fo:font-size="11pt" style:font-size-asian="11pt" style:font-name-complex="Arial" style:font-size-complex="11pt" fo:language="en" fo:country="US"/>
    </style:style>
    <style:style style:name="T605_2" style:family="text">
      <style:text-properties fo:font-size="11pt" style:font-size-asian="11pt" style:font-name-complex="Arial" style:font-size-complex="11pt" fo:language="en" fo:country="US"/>
    </style:style>
    <style:style style:name="T605_3" style:family="text">
      <style:text-properties fo:font-size="11pt" style:font-size-asian="11pt" style:font-name-complex="Arial" style:font-size-complex="11pt" fo:language="en" fo:country="US"/>
    </style:style>
    <style:style style:name="P606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07" style:family="paragraph" style:parent-style-name="Normal">
      <style:paragraph-properties fo:text-align="justify" fo:line-height="115%"/>
    </style:style>
    <style:style style:name="T607_1" style:family="text">
      <style:text-properties fo:font-size="11pt" style:font-size-asian="11pt" style:font-name-complex="Arial" style:font-size-complex="11pt"/>
    </style:style>
    <style:style style:name="T607_2" style:family="text">
      <style:text-properties fo:font-size="11pt" style:font-size-asian="11pt" style:font-name-complex="Arial" style:font-size-complex="11pt"/>
    </style:style>
    <style:style style:name="P60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0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09_3" style:family="text">
      <style:text-properties fo:font-size="11pt" style:font-name-asian="Arial" style:font-size-asian="11pt" style:font-name-complex="Arial" style:font-size-complex="11pt"/>
    </style:style>
    <style:style style:name="P61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11" style:family="paragraph" style:parent-style-name="Normal">
      <style:paragraph-properties fo:text-align="justify" fo:line-height="115%"/>
    </style:style>
    <style:style style:name="T611_1" style:family="text">
      <style:text-properties fo:font-size="11pt" style:font-size-asian="11pt" style:font-name-complex="Arial" style:font-size-complex="11pt"/>
    </style:style>
    <style:style style:name="P612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13" style:family="paragraph" style:parent-style-name="Normal">
      <style:paragraph-properties fo:text-align="justify" fo:line-height="115%"/>
    </style:style>
    <style:style style:name="T613_1" style:family="text">
      <style:text-properties fo:font-size="11pt" style:font-size-asian="11pt" style:font-name-complex="Arial" style:font-size-complex="11pt" fo:language="en" fo:country="US"/>
    </style:style>
    <style:style style:name="P614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615" style:family="paragraph" style:parent-style-name="Normal">
      <style:paragraph-properties fo:line-height="115%"/>
    </style:style>
    <style:style style:name="T615_1" style:family="text">
      <style:text-properties style:font-name-asian="Arial" style:font-name-complex="Arial"/>
    </style:style>
    <style:style style:name="T615_2" style:family="text">
      <style:text-properties style:font-name-asian="Arial" style:font-name-complex="Arial"/>
    </style:style>
    <style:style style:name="P616" style:family="paragraph" style:parent-style-name="Normal">
      <style:paragraph-properties fo:break-before="page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16_1" style:family="text">
      <style:text-properties fo:font-size="14pt" style:font-size-asian="14pt" style:font-size-complex="11pt" fo:font-weight="bold" style:font-weight-asian="bold"/>
    </style:style>
    <style:style style:name="T616_2" style:family="text">
      <style:text-properties fo:font-size="14pt" style:font-size-asian="14pt" style:font-size-complex="11pt" fo:font-weight="bold" style:font-weight-asian="bold"/>
    </style:style>
    <style:style style:name="T616_3" style:family="text">
      <style:text-properties fo:font-size="14pt" style:font-size-asian="14pt" style:font-size-complex="11pt" fo:font-weight="bold" style:font-weight-asian="bold"/>
    </style:style>
    <style:style style:name="P617" style:family="paragraph" style:parent-style-name="Normal">
      <style:text-properties fo:font-size="10pt" style:font-size-asian="10pt" style:font-size-complex="11pt" style:font-weight-complex="bold"/>
    </style:style>
    <style:style style:name="P618" style:family="paragraph" style:parent-style-name="Annotation_20_text">
      <style:paragraph-properties fo:text-align="justify"/>
    </style:style>
    <style:style style:name="T618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619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620" style:family="paragraph" style:parent-style-name="Annotation_20_text">
      <style:paragraph-properties fo:text-align="justify" fo:line-height="115%"/>
    </style:style>
    <style:style style:name="T620_1" style:family="text">
      <style:text-properties fo:color="#000000" fo:font-size="11pt" style:font-size-asian="11pt" style:font-name-complex="Arial" style:font-size-complex="11pt"/>
    </style:style>
    <style:style style:name="T620_2" style:family="text">
      <style:text-properties fo:color="#000000" fo:font-size="11pt" style:font-size-asian="11pt" style:font-name-complex="Arial" style:font-size-complex="11pt"/>
    </style:style>
    <style:style style:name="T620_3" style:family="text">
      <style:text-properties fo:color="#000000" fo:font-size="11pt" style:font-size-asian="11pt" style:font-name-complex="Arial" style:font-size-complex="11pt"/>
    </style:style>
    <style:style style:name="T620_4" style:family="text">
      <style:text-properties fo:color="#000000" fo:font-size="11pt" style:font-size-asian="11pt" style:font-name-complex="Arial" style:font-size-complex="11pt"/>
    </style:style>
    <style:style style:name="T620_5" style:family="text">
      <style:text-properties fo:color="#000000" fo:font-size="11pt" style:font-size-asian="11pt" style:font-name-complex="Arial" style:font-size-complex="11pt"/>
    </style:style>
    <style:style style:name="T620_6" style:family="text">
      <style:text-properties fo:color="#000000" fo:font-size="11pt" style:font-size-asian="11pt" style:font-name-complex="Arial" style:font-size-complex="11pt"/>
    </style:style>
    <style:style style:name="T620_7" style:family="text">
      <style:text-properties fo:color="#000000" fo:font-size="11pt" style:font-size-asian="11pt" style:font-name-complex="Arial" style:font-size-complex="11pt"/>
    </style:style>
    <style:style style:name="T620_8" style:family="text">
      <style:text-properties fo:color="#000000" fo:font-size="11pt" style:font-size-asian="11pt" style:font-name-complex="Arial" style:font-size-complex="11pt"/>
    </style:style>
    <style:style style:name="T620_9" style:family="text">
      <style:text-properties fo:color="#000000" fo:font-size="11pt" style:font-size-asian="11pt" style:font-name-complex="Arial" style:font-size-complex="11pt"/>
    </style:style>
    <style:style style:name="T620_10" style:family="text">
      <style:text-properties fo:color="#000000" fo:font-size="11pt" style:font-size-asian="11pt" style:font-name-complex="Arial" style:font-size-complex="11pt"/>
    </style:style>
    <style:style style:name="T620_11" style:family="text">
      <style:text-properties fo:color="#000000" fo:font-size="11pt" style:font-size-asian="11pt" style:font-name-complex="Arial" style:font-size-complex="11pt"/>
    </style:style>
    <style:style style:name="T620_12" style:family="text">
      <style:text-properties fo:color="#000000" fo:font-size="11pt" style:font-size-asian="11pt" style:font-name-complex="Arial" style:font-size-complex="11pt"/>
    </style:style>
    <style:style style:name="T620_13" style:family="text">
      <style:text-properties fo:color="#000000" fo:font-size="11pt" style:font-size-asian="11pt" style:font-name-complex="Arial" style:font-size-complex="11pt"/>
    </style:style>
    <style:style style:name="P621" style:family="paragraph" style:parent-style-name="Annotation_20_text">
      <style:paragraph-properties fo:text-align="justify" fo:line-height="115%"/>
      <style:text-properties fo:color="#000000" fo:font-size="11pt" style:font-size-asian="11pt" style:font-name-complex="Arial" style:font-size-complex="11pt"/>
    </style:style>
    <style:style style:name="P622" style:family="paragraph" style:parent-style-name="Annotation_20_text">
      <style:paragraph-properties fo:text-align="justify" fo:line-height="115%"/>
    </style:style>
    <style:style style:name="T622_1" style:family="text">
      <style:text-properties fo:color="#000000" fo:font-size="11pt" style:font-size-asian="11pt" style:font-name-complex="Arial" style:font-size-complex="11pt"/>
    </style:style>
    <style:style style:name="T622_2" style:family="text">
      <style:text-properties fo:color="#000000" fo:font-size="11pt" style:font-size-asian="11pt" style:font-name-complex="Arial" style:font-size-complex="11pt"/>
    </style:style>
    <style:style style:name="T622_3" style:family="text">
      <style:text-properties fo:color="#000000" fo:font-size="11pt" style:font-size-asian="11pt" style:font-name-complex="Arial" style:font-size-complex="11pt"/>
    </style:style>
    <style:style style:name="T622_4" style:family="text">
      <style:text-properties fo:color="#000000" fo:font-size="11pt" style:font-size-asian="11pt" style:font-name-complex="Arial" style:font-size-complex="11pt"/>
    </style:style>
    <style:style style:name="T622_5" style:family="text">
      <style:text-properties fo:color="#000000" fo:font-size="11pt" style:font-size-asian="11pt" style:font-name-complex="Arial" style:font-size-complex="11pt"/>
    </style:style>
    <style:style style:name="T622_6" style:family="text">
      <style:text-properties fo:color="#000000" fo:font-size="11pt" style:font-size-asian="11pt" style:font-name-complex="Arial" style:font-size-complex="11pt"/>
    </style:style>
    <style:style style:name="T622_7" style:family="text">
      <style:text-properties fo:color="#000000" style:font-name="Cambria Math" fo:font-size="11pt" style:font-size-asian="11pt" style:font-name-complex="Cambria Math" style:font-size-complex="11pt"/>
    </style:style>
    <style:style style:name="T622_8" style:family="text">
      <style:text-properties fo:color="#000000" fo:font-size="11pt" style:font-size-asian="11pt" style:font-name-complex="Arial" style:font-size-complex="11pt"/>
    </style:style>
    <style:style style:name="T622_9" style:family="text">
      <style:text-properties fo:color="#000000" style:font-name="Cambria Math" fo:font-size="11pt" style:font-size-asian="11pt" style:font-name-complex="Cambria Math" style:font-size-complex="11pt"/>
    </style:style>
    <style:style style:name="T622_10" style:family="text">
      <style:text-properties fo:color="#000000" fo:font-size="11pt" style:font-size-asian="11pt" style:font-name-complex="Arial" style:font-size-complex="11pt"/>
    </style:style>
    <style:style style:name="T622_11" style:family="text">
      <style:text-properties fo:color="#000000" style:font-name="Cambria Math" fo:font-size="11pt" style:font-size-asian="11pt" style:font-name-complex="Cambria Math" style:font-size-complex="11pt"/>
    </style:style>
    <style:style style:name="T622_12" style:family="text">
      <style:text-properties fo:color="#000000" fo:font-size="11pt" style:font-size-asian="11pt" style:font-name-complex="Arial" style:font-size-complex="11pt"/>
    </style:style>
    <style:style style:name="T622_13" style:family="text">
      <style:text-properties fo:color="#000000" style:font-name="Cambria Math" fo:font-size="11pt" style:font-size-asian="11pt" style:font-name-complex="Cambria Math" style:font-size-complex="11pt"/>
    </style:style>
    <style:style style:name="T622_14" style:family="text">
      <style:text-properties fo:color="#000000" fo:font-size="11pt" style:font-size-asian="11pt" style:font-name-complex="Arial" style:font-size-complex="11pt"/>
    </style:style>
    <style:style style:name="T622_15" style:family="text">
      <style:text-properties fo:color="#000000" style:font-name="Cambria Math" fo:font-size="11pt" style:font-size-asian="11pt" style:font-name-complex="Cambria Math" style:font-size-complex="11pt"/>
    </style:style>
    <style:style style:name="T622_16" style:family="text">
      <style:text-properties fo:color="#000000" fo:font-size="11pt" style:font-size-asian="11pt" style:font-name-complex="Arial" style:font-size-complex="11pt"/>
    </style:style>
    <style:style style:name="P623" style:family="paragraph" style:parent-style-name="Annotation_20_text">
      <style:paragraph-properties fo:text-align="justify" fo:line-height="115%"/>
      <style:text-properties fo:color="#000000" fo:font-size="11pt" style:font-size-asian="11pt" style:font-name-complex="Arial" style:font-size-complex="11pt"/>
    </style:style>
    <style:style style:name="P624" style:family="paragraph" style:parent-style-name="Annotation_20_text">
      <style:paragraph-properties fo:text-align="justify" fo:line-height="115%"/>
    </style:style>
    <style:style style:name="T624_1" style:family="text">
      <style:text-properties fo:color="#000000" fo:font-size="11pt" style:font-size-asian="11pt" style:font-name-complex="Arial" style:font-size-complex="11pt"/>
    </style:style>
    <style:style style:name="T624_2" style:family="text">
      <style:text-properties fo:color="#000000" style:font-name="Cambria Math" fo:font-size="11pt" style:font-size-asian="11pt" style:font-name-complex="Cambria Math" style:font-size-complex="11pt"/>
    </style:style>
    <style:style style:name="T624_3" style:family="text">
      <style:text-properties fo:color="#000000" fo:font-size="11pt" style:font-size-asian="11pt" style:font-name-complex="Arial" style:font-size-complex="11pt"/>
    </style:style>
    <style:style style:name="T624_4" style:family="text">
      <style:text-properties fo:color="#000000" style:font-name="Cambria Math" fo:font-size="11pt" style:font-size-asian="11pt" style:font-name-complex="Cambria Math" style:font-size-complex="11pt"/>
    </style:style>
    <style:style style:name="T624_5" style:family="text">
      <style:text-properties fo:color="#000000" fo:font-size="11pt" style:font-size-asian="11pt" style:font-name-complex="Arial" style:font-size-complex="11pt"/>
    </style:style>
    <style:style style:name="P625" style:family="paragraph" style:parent-style-name="Annotation_20_text">
      <style:paragraph-properties fo:text-align="justify" fo:line-height="115%"/>
      <style:text-properties fo:color="#000000" fo:font-size="11pt" style:font-size-asian="11pt" style:font-name-complex="Arial" style:font-size-complex="11pt"/>
    </style:style>
    <style:style style:name="P626" style:family="paragraph" style:parent-style-name="Annotation_20_text">
      <style:paragraph-properties fo:text-align="justify" fo:line-height="115%"/>
    </style:style>
    <style:style style:name="T626_1" style:family="text">
      <style:text-properties fo:color="#000000" fo:font-size="11pt" style:font-size-asian="11pt" style:font-name-complex="Arial" style:font-size-complex="11pt"/>
    </style:style>
    <style:style style:name="P627" style:family="paragraph" style:parent-style-name="Annotation_20_text">
      <style:paragraph-properties fo:text-align="justify" fo:line-height="115%"/>
      <style:text-properties fo:color="#000000" fo:font-size="11pt" style:font-size-asian="11pt" style:font-name-complex="Arial" style:font-size-complex="11pt"/>
    </style:style>
    <style:style style:name="P628" style:family="paragraph" style:parent-style-name="Annotation_20_text">
      <style:paragraph-properties fo:text-align="justify" fo:line-height="115%"/>
    </style:style>
    <style:style style:name="T628_1" style:family="text">
      <style:text-properties fo:color="#000000" fo:font-size="11pt" style:font-size-asian="11pt" style:font-name-complex="Arial" style:font-size-complex="11pt"/>
    </style:style>
    <style:style style:name="P629" style:family="paragraph" style:parent-style-name="Normal">
      <style:paragraph-properties fo:text-align="justify" fo:line-height="115%"/>
    </style:style>
    <style:style style:name="T629_1" style:family="text">
      <style:text-properties fo:font-size="11pt" style:font-size-asian="11pt" style:font-name-complex="Arial" style:font-size-complex="11pt" fo:language="en" fo:country="US"/>
    </style:style>
    <style:style style:name="T629_2" style:family="text">
      <style:text-properties fo:font-size="11pt" style:font-size-asian="11pt" style:font-name-complex="Arial" style:font-size-complex="11pt" fo:language="en" fo:country="US"/>
    </style:style>
    <style:style style:name="T629_3" style:family="text">
      <style:text-properties fo:font-size="11pt" style:font-size-asian="11pt" style:font-name-complex="Arial" style:font-size-complex="11pt" fo:language="en" fo:country="US"/>
    </style:style>
    <style:style style:name="P630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630_1" style:family="text">
      <style:text-properties fo:font-size="11pt" style:font-size-asian="11pt" style:font-name-complex="Arial" style:font-size-complex="11pt"/>
    </style:style>
    <style:style style:name="P631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631_1" style:family="text">
      <style:text-properties fo:font-size="11pt" style:font-size-asian="11pt" style:font-name-complex="Arial" style:font-size-complex="11pt"/>
    </style:style>
    <style:style style:name="P632" style:family="paragraph" style:parent-style-name="Normal">
      <style:paragraph-properties fo:text-align="justify" fo:line-height="115%"/>
    </style:style>
    <style:style style:name="T632_1" style:family="text">
      <style:text-properties fo:font-size="11pt" style:font-size-asian="11pt" style:font-name-complex="Arial" style:font-size-complex="11pt" fo:language="en" fo:country="US"/>
    </style:style>
    <style:style style:name="T632_2" style:family="text">
      <style:text-properties fo:font-size="11pt" style:font-size-asian="11pt" style:font-name-complex="Arial" style:font-size-complex="11pt" fo:language="en" fo:country="US"/>
    </style:style>
    <style:style style:name="T632_3" style:family="text">
      <style:text-properties fo:font-size="11pt" style:font-size-asian="11pt" style:font-name-complex="Arial" style:font-size-complex="11pt" fo:language="en" fo:country="US"/>
    </style:style>
    <style:style style:name="P63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633_1" style:family="text">
      <style:text-properties fo:font-size="11pt" style:font-size-asian="11pt" style:font-name-complex="Arial" style:font-size-complex="11pt"/>
    </style:style>
    <style:style style:name="P634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T634_1" style:family="text">
      <style:text-properties fo:font-size="11pt" style:font-size-asian="11pt" style:font-name-complex="Arial" style:font-size-complex="11pt"/>
    </style:style>
    <style:style style:name="P635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language="en" fo:country="US"/>
    </style:style>
    <style:style style:name="T635_1" style:family="text">
      <style:text-properties fo:font-size="11pt" style:font-size-asian="11pt" style:font-name-complex="Arial" style:font-size-complex="11pt" fo:language="en" fo:country="US"/>
    </style:style>
    <style:style style:name="P636" style:family="paragraph" style:parent-style-name="Annotation_20_text">
      <style:paragraph-properties fo:text-align="justify" fo:line-height="115%"/>
    </style:style>
    <style:style style:name="T636_1" style:family="text">
      <style:text-properties fo:color="#000000" fo:font-size="11pt" style:font-size-asian="11pt" style:font-name-complex="Arial" style:font-size-complex="11pt"/>
    </style:style>
    <style:style style:name="P637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638" style:family="paragraph" style:parent-style-name="Annotation_20_text">
      <style:paragraph-properties fo:text-align="justify"/>
      <style:text-properties fo:background-color="#ffff00" fo:color="#000000" style:font-name-complex="Arial"/>
    </style:style>
    <style:style style:name="P639" style:family="paragraph" style:parent-style-name="Annotation_20_text">
      <style:paragraph-properties fo:text-align="justify" fo:line-height="115%"/>
    </style:style>
    <style:style style:name="T639_1" style:family="text">
      <style:text-properties fo:color="#000000" fo:font-size="11pt" style:font-name-asian="游明朝" style:font-size-asian="11pt" style:font-name-complex="Arial" style:font-size-complex="11pt" fo:font-weight="bold" style:font-weight-asian="bold"/>
    </style:style>
    <style:style style:name="P640" style:family="paragraph" style:parent-style-name="Annotation_20_text">
      <style:paragraph-properties fo:text-align="justify" fo:line-height="115%"/>
      <style:text-properties fo:color="#000000" style:font-name-complex="Arial" fo:font-weight="bold" style:font-weight-asian="bold" style:font-weight-complex="bold"/>
    </style:style>
    <style:style style:name="P641" style:family="paragraph" style:parent-style-name="Annotation_20_text">
      <style:paragraph-properties fo:text-align="justify" fo:line-height="115%"/>
    </style:style>
    <style:style style:name="T641_1" style:family="text">
      <style:text-properties fo:color="#000000" fo:font-size="11pt" style:font-name-asian="游明朝" style:font-size-asian="11pt" style:font-name-complex="Arial" style:font-size-complex="11pt"/>
    </style:style>
    <style:style style:name="T641_2" style:family="text">
      <style:text-properties fo:color="#000000" fo:font-size="11pt" style:font-name-asian="游明朝" style:font-size-asian="11pt" style:font-name-complex="Arial" style:font-size-complex="11pt"/>
    </style:style>
    <style:style style:name="T641_3" style:family="text">
      <style:text-properties fo:color="#000000" fo:font-size="11pt" style:font-name-asian="游明朝" style:font-size-asian="11pt" style:font-name-complex="Arial" style:font-size-complex="11pt"/>
    </style:style>
    <style:style style:name="T641_4" style:family="text">
      <style:text-properties fo:color="#000000" fo:font-size="11pt" style:font-name-asian="游明朝" style:font-size-asian="11pt" style:font-name-complex="Arial" style:font-size-complex="11pt"/>
    </style:style>
    <style:style style:name="T641_5" style:family="text">
      <style:text-properties fo:color="#000000" fo:font-size="11pt" style:font-name-asian="游明朝" style:font-size-asian="11pt" style:font-name-complex="Arial" style:font-size-complex="11pt"/>
    </style:style>
    <style:style style:name="T641_6" style:family="text">
      <style:text-properties fo:color="#000000" fo:font-size="11pt" style:font-name-asian="游明朝" style:font-size-asian="11pt" style:font-name-complex="Arial" style:font-size-complex="11pt"/>
    </style:style>
    <style:style style:name="P642" style:family="paragraph" style:parent-style-name="Normal">
      <style:paragraph-properties fo:text-align="justify" fo:line-height="115%"/>
      <style:text-properties fo:color="#000000" fo:font-size="11pt" style:font-size-asian="11pt" style:font-name-complex="Arial" style:font-size-complex="11pt"/>
    </style:style>
    <style:style style:name="P643" style:family="paragraph" style:parent-style-name="Annotation_20_text">
      <style:paragraph-properties fo:text-align="justify" fo:line-height="115%"/>
      <style:text-properties fo:color="#000000" style:font-name-complex="Arial" fo:font-weight="bold" style:font-weight-asian="bold" style:font-weight-complex="bold"/>
    </style:style>
    <style:style style:name="P644" style:family="paragraph" style:parent-style-name="Annotation_20_text">
      <style:paragraph-properties fo:text-align="justify" fo:line-height="115%"/>
    </style:style>
    <style:style style:name="T644_1" style:family="text">
      <style:text-properties fo:color="#000000" fo:font-size="11pt" style:font-name-asian="游明朝" style:font-size-asian="11pt" style:font-name-complex="Arial" style:font-size-complex="11pt" fo:font-weight="bold" style:font-weight-asian="bold"/>
    </style:style>
    <style:style style:name="P645" style:family="paragraph" style:parent-style-name="Annotation_20_text">
      <style:paragraph-properties fo:text-align="justify" fo:line-height="115%"/>
      <style:text-properties fo:color="#000000" style:font-name-complex="Arial" fo:font-weight="bold" style:font-weight-asian="bold" style:font-weight-complex="bold"/>
    </style:style>
    <style:style style:name="P646" style:family="paragraph" style:parent-style-name="Normal">
      <style:paragraph-properties fo:text-align="justify" fo:line-height="115%"/>
    </style:style>
    <style:style style:name="T646_1" style:family="text">
      <style:text-properties fo:font-size="11pt" style:font-size-asian="11pt" style:font-name-complex="Arial" style:font-size-complex="11pt" fo:language="en" fo:country="US"/>
    </style:style>
    <style:style style:name="T646_2" style:family="text">
      <style:text-properties fo:font-size="11pt" style:font-size-asian="11pt" style:font-name-complex="Arial" style:font-size-complex="11pt" fo:language="en" fo:country="US"/>
    </style:style>
    <style:style style:name="T646_3" style:family="text">
      <style:text-properties fo:font-size="11pt" style:font-size-asian="11pt" style:font-name-complex="Arial" style:font-size-complex="11pt" fo:language="en" fo:country="US"/>
    </style:style>
    <style:style style:name="P647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48" style:family="paragraph" style:parent-style-name="Normal">
      <style:paragraph-properties fo:text-align="justify" fo:line-height="115%"/>
    </style:style>
    <style:style style:name="T648_1" style:family="text">
      <style:text-properties fo:font-size="11pt" style:font-size-asian="11pt" style:font-name-complex="Arial" style:font-size-complex="11pt" fo:language="en" fo:country="US"/>
    </style:style>
    <style:style style:name="T648_2" style:family="text">
      <style:text-properties fo:font-size="11pt" style:font-size-asian="11pt" style:font-name-complex="Arial" style:font-size-complex="11pt" fo:language="en" fo:country="US"/>
    </style:style>
    <style:style style:name="T648_3" style:family="text">
      <style:text-properties fo:font-size="11pt" style:font-size-asian="11pt" style:font-name-complex="Arial" style:font-size-complex="11pt" fo:language="en" fo:country="US"/>
    </style:style>
    <style:style style:name="P649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650" style:family="paragraph" style:parent-style-name="Normal">
      <style:paragraph-properties fo:text-align="justify" fo:line-height="115%"/>
    </style:style>
    <style:style style:name="T650_1" style:family="text">
      <style:text-properties fo:font-size="11pt" style:font-size-asian="11pt" style:font-name-complex="Arial" style:font-size-complex="11pt" fo:language="en" fo:country="US"/>
    </style:style>
    <style:style style:name="T650_2" style:family="text">
      <style:text-properties fo:font-size="11pt" style:font-size-asian="11pt" style:font-name-complex="Arial" style:font-size-complex="11pt" fo:language="en" fo:country="US"/>
    </style:style>
    <style:style style:name="T650_3" style:family="text">
      <style:text-properties fo:font-size="11pt" style:font-size-asian="11pt" style:font-name-complex="Arial" style:font-size-complex="11pt" fo:language="en" fo:country="US"/>
    </style:style>
    <style:style style:name="T650_4" style:family="text">
      <style:text-properties fo:font-size="11pt" style:font-size-asian="11pt" style:font-name-complex="Arial" style:font-size-complex="11pt" fo:language="en" fo:country="US"/>
    </style:style>
    <style:style style:name="P651" style:family="paragraph" style:parent-style-name="Normal">
      <style:paragraph-properties fo:line-height="115%"/>
      <style:text-properties fo:font-size="11pt" style:font-size-asian="11pt" style:font-name-complex="Arial" style:font-size-complex="11pt"/>
    </style:style>
    <style:style style:name="Table16" style:family="table">
      <style:table-properties table:align="left" style:width="16.252cm" fo:margin-left="-0.009cm"/>
    </style:style>
    <style:style style:name="Column54" style:family="table-column">
      <style:table-column-properties style:column-width="4.251cm"/>
    </style:style>
    <style:style style:name="Column55" style:family="table-column">
      <style:table-column-properties style:column-width="4cm"/>
    </style:style>
    <style:style style:name="Column56" style:family="table-column">
      <style:table-column-properties style:column-width="3.501cm"/>
    </style:style>
    <style:style style:name="Column57" style:family="table-column">
      <style:table-column-properties style:column-width="4.5cm"/>
    </style:style>
    <style:style style:name="Row47" style:family="table-row"/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line-height="115%" fo:margin-bottom="0cm"/>
    </style:style>
    <style:style style:name="T6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line-height="115%" fo:margin-bottom="0cm"/>
    </style:style>
    <style:style style:name="T6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line-height="115%" fo:margin-bottom="0cm"/>
    </style:style>
    <style:style style:name="T65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15%" fo:margin-bottom="0cm"/>
    </style:style>
    <style:style style:name="T6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56" style:family="paragraph" style:parent-style-name="Normal">
      <style:paragraph-properties fo:line-height="115%"/>
    </style:style>
    <style:style style:name="P657" style:family="paragraph" style:parent-style-name="Normal">
      <style:paragraph-properties fo:text-align="justify" fo:line-height="115%"/>
    </style:style>
    <style:style style:name="T657_1" style:family="text">
      <style:text-properties fo:font-size="11pt" style:font-size-asian="11pt" style:font-name-complex="Arial" style:font-size-complex="11pt" fo:language="en" fo:country="US"/>
    </style:style>
    <style:style style:name="P658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language="en" fo:country="US"/>
    </style:style>
    <style:style style:name="P659" style:family="paragraph" style:parent-style-name="Normal">
      <style:paragraph-properties fo:text-align="justify" fo:line-height="115%"/>
    </style:style>
    <style:style style:name="T659_1" style:family="text">
      <style:text-properties fo:font-size="11pt" style:font-size-asian="11pt" style:font-name-complex="Arial" style:font-size-complex="11pt"/>
    </style:style>
    <style:style style:name="T659_2" style:family="text">
      <style:text-properties fo:font-size="11pt" style:font-size-asian="11pt" style:font-name-complex="Arial" style:font-size-complex="11pt"/>
    </style:style>
    <style:style style:name="T659_3" style:family="text">
      <style:text-properties fo:font-size="11pt" style:font-size-asian="11pt" style:font-name-complex="Arial" style:font-size-complex="11pt"/>
    </style:style>
    <style:style style:name="T659_4" style:family="text">
      <style:text-properties fo:font-size="11pt" style:font-size-asian="11pt" style:font-name-complex="Arial" style:font-size-complex="11pt"/>
    </style:style>
    <style:style style:name="T659_5" style:family="text">
      <style:text-properties fo:font-size="11pt" style:font-size-asian="11pt" style:font-name-complex="Arial" style:font-size-complex="11pt"/>
    </style:style>
    <style:style style:name="P660" style:family="paragraph" style:parent-style-name="Normal">
      <style:paragraph-properties fo:text-align="justify" fo:line-height="115%"/>
      <style:text-properties fo:font-size="11pt" style:font-size-asian="11pt" style:font-size-complex="11pt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Ghana<text:s/>Governance<text:s/>Programme</text:span></text:p>
          </table:table-cell>
          <table:covered-table-cell/>
          <table:covered-table-cell/>
          <table:table-cell table:style-name="Cell2">
            <text:p text:style-name="P4"/>
          </table:table-cell>
        </table:table-row>
        <table:table-row table:style-name="Row2">
          <table:table-cell table:style-name="Cell3" table:number-columns-spanned="2">
            <text:p text:style-name="P5"><text:span text:style-name="T5_1">Programme<text:s/>Value<text:s/>£<text:s/>(full<text:s/>life):<text:s/></text:span><text:span text:style-name="T5_2">4,950,000</text:span></text:p>
          </table:table-cell>
          <table:covered-table-cell/>
          <table:table-cell table:style-name="Cell4">
            <text:p text:style-name="P6"><text:span text:style-name="T6_1">Review<text:s/>date:<text:s/></text:span><text:span text:style-name="T6_2"><text:s/></text:span><text:span text:style-name="T6_3"><text:s text:c="4"/></text:span><text:span text:style-name="T6_4"><text:s text:c="2"/></text:span><text:span text:style-name="T6_5"><text:s/></text:span><text:span text:style-name="T6_6">22<text:s/></text:span><text:span text:style-name="T6_7">May</text:span><text:span text:style-name="T6_8"><text:s/>2026</text:span></text:p>
          </table:table-cell>
          <table:table-cell table:style-name="Cell5">
            <text:p text:style-name="P7"/>
          </table:table-cell>
        </table:table-row>
        <table:table-row table:style-name="Row3">
          <table:table-cell table:style-name="Cell6">
            <text:p text:style-name="P8"><text:span text:style-name="T8_1">Programme<text:s/></text:span><text:span text:style-name="T8_2">Code<text:s/>:</text:span><text:span text:style-name="T8_3"><text:s/></text:span><text:span text:style-name="T8_4">301562</text:span></text:p>
            <text:p text:style-name="P9"/>
          </table:table-cell>
          <table:table-cell table:style-name="Cell7">
            <text:p text:style-name="P10"><text:span text:style-name="T10_1">AMP<text:s/>start<text:s/>date:</text:span><text:span text:style-name="T10_2"><text:s/></text:span><text:span text:style-name="T10_3"><text:s/></text:span><text:span text:style-name="T10_4"><text:s/></text:span><text:span text:style-name="T10_5">22<text:s/>May<text:s/>2024</text:span><text:span text:style-name="T10_6"><text:s/></text:span></text:p>
          </table:table-cell>
          <table:table-cell table:style-name="Cell8">
            <text:p text:style-name="P11"><text:span text:style-name="T11_1">AMP<text:s/>end<text:s/>date:</text:span><text:span text:style-name="T11_2"><text:s/></text:span><text:span text:style-name="T11_3"><text:s/></text:span><text:span text:style-name="T11_4"><text:s/></text:span><text:span text:style-name="T11_5"><text:s/></text:span><text:span text:style-name="T11_6"><text:s text:c="2"/></text:span><text:span text:style-name="T11_7">21<text:s/>May<text:s/>2029</text:span></text:p>
          </table:table-cell>
          <table:table-cell table:style-name="Cell9">
            <text:p text:style-name="P12"/>
          </table:table-cell>
        </table:table-row>
      </table:table>
      <text:p text:style-name="P13"/>
      <text:p text:style-name="P14"><text:span text:style-name="T14_1">Summary<text:s/>of<text:s/>Programme<text:s/>Performance<text:s/>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10">
            <text:p text:style-name="P15"><text:span text:style-name="T15_1">Year</text:span></text:p>
          </table:table-cell>
          <table:table-cell table:style-name="Cell11">
            <text:p text:style-name="P16"><text:span text:style-name="T16_1">2025</text:span></text:p>
          </table:table-cell>
          <table:table-cell table:style-name="Cell12">
            <text:p text:style-name="P17"><text:span text:style-name="T17_1">2026</text:span></text:p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5">
          <table:table-cell table:style-name="Cell19">
            <text:p text:style-name="P24"><text:span text:style-name="T24_1">Overall<text:s/>Output<text:s/>Score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</table:table-row>
        <table:table-row table:style-name="Row6">
          <table:table-cell table:style-name="Cell28">
            <text:p text:style-name="P33"><text:span text:style-name="T33_1">Overall<text:s/>programme<text:s/>risk<text:s/>rating</text:span></text:p>
          </table:table-cell>
          <table:table-cell table:style-name="Cell29">
            <text:p text:style-name="P34"><text:span text:style-name="T34_1">Major</text:span></text:p>
          </table:table-cell>
          <table:table-cell table:style-name="Cell30">
            <text:p text:style-name="P35"><text:span text:style-name="T35_1">Major</text:span></text:p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</table:table>
      <text:p text:style-name="P42"/>
      <table:table table:style-name="Table3">
        <table:table-column table:style-name="Column14"/>
        <table:table-column table:style-name="Column15"/>
        <table:table-row table:style-name="Row7">
          <table:table-cell table:style-name="Cell37">
            <text:p text:style-name="P43"><text:span text:style-name="T43_1">DevTracker<text:s/>Link<text:s/>to<text:s/>Business<text:s/>Case:<text:s/></text:span></text:p>
          </table:table-cell>
          <table:table-cell table:style-name="Cell38">
            <text:p text:style-name="P44"><text:span text:style-name="T44_1"><text:a xlink:type="simple" xlink:href="https://iati.fcdo.gov.uk/iati_documents/D0006532.odt"><text:span text:style-name="T44_2">https://iati.fcdo.gov.uk/iati_documents/D0006532.odt</text:span></text:a></text:span></text:p>
            <text:p text:style-name="P45"/>
          </table:table-cell>
        </table:table-row>
        <table:table-row table:style-name="Row8">
          <table:table-cell table:style-name="Cell39">
            <text:p text:style-name="P46"><text:span text:style-name="T46_1">DevTracker<text:s/>Link<text:s/>to<text:s/></text:span><text:span text:style-name="T46_2">results<text:s/>framework</text:span><text:span text:style-name="T46_3">:<text:s/></text:span></text:p>
          </table:table-cell>
          <table:table-cell table:style-name="Cell40">
            <text:p text:style-name="P47"><text:span text:style-name="T47_1"><text:a xlink:type="simple" xlink:href="https://iati.fcdo.gov.uk/iati_documents/S3015629.xlsx"><text:span text:style-name="T47_2">https://iati.fcdo.gov.uk/iati_documents/S3015629.xlsx</text:span></text:a></text:span></text:p>
            <text:p text:style-name="P48"/>
          </table:table-cell>
        </table:table-row>
      </table:table>
      <text:p text:style-name="P49"/>
      <text:p text:style-name="P50"><text:span text:style-name="T50_1">A.<text:s/></text:span><text:span text:style-name="T50_2">SUMMARY<text:s/>AND<text:s/>OVERVIEW<text:s/></text:span></text:p>
      <text:p text:style-name="P51"/>
      <text:p text:style-name="P52"><text:span text:style-name="T52_1">Description<text:s/>of<text:s/>programme<text:s/></text:span></text:p>
      <text:p text:style-name="P53"/>
      <text:p text:style-name="P54"><text:span text:style-name="T54_1">The<text:s/>Ghana<text:s/>Governance<text:s/>Programme<text:s/>(GGP)<text:s/>is<text:s/>a<text:s/>£4.95<text:s/>million,<text:s/>five-year<text:s/>programme<text:s/>designed<text:s/>to<text:s/>strengthen<text:s/>democratic<text:s/>governance<text:s/>in<text:s/>Ghana.<text:s/>It<text:s/>supports<text:s/>credible<text:s/>elections,<text:s/>fosters<text:s/>organised<text:s/>civil<text:s/>society<text:s/>demand<text:s/>for<text:s/>accountability<text:s/>and<text:s/>enhances<text:s/>state<text:s/>capacity<text:s/>to<text:s/>improve<text:s/>transparency<text:s/>and<text:s/>accountability.<text:s/>The<text:s/>programme<text:s/>is<text:s/>delivered<text:s/>in-house<text:s/>through<text:s/>accountable<text:s/>grants<text:s/>to<text:s/>civil<text:s/>society<text:s/>organisations<text:s/>(CSOs)<text:s/>and<text:s/>targeted<text:s/>technical<text:s/>assistance</text:span><text:span text:style-name="T54_2"><text:s/>(TA)</text:span><text:span text:style-name="T54_3"><text:s/>to<text:s/>state<text:s/>institutions.<text:s/>Delivery<text:s/>is<text:s/>anchored<text:s/>in<text:s/>close<text:s/>collaboration<text:s/>with<text:s/>Centrally<text:s/>Managed<text:s/>Programmes<text:s/>(CMPs)<text:s/>and<text:s/>other<text:s/>development<text:s/>partner</text:span><text:span text:style-name="T54_4">s</text:span><text:span text:style-name="T54_5"><text:s/>(DP</text:span><text:span text:style-name="T54_6">s</text:span><text:span text:style-name="T54_7">)<text:s/>interventions<text:s/>to<text:s/>promote<text:s/>coherence,<text:s/>complementarity,<text:s/>and<text:s/>value<text:s/>for<text:s/>money.</text:span></text:p>
      <text:p text:style-name="P55"/>
      <text:p text:style-name="P56"><text:span text:style-name="T56_1">The<text:s/>programme<text:s/>is<text:s/>structured<text:s/>around<text:s/>three<text:s/>core<text:s/>outcomes:</text:span></text:p>
      <text:list text:style-name="LS10" xml:id="list0">
        <text:list-item>
          <text:p text:style-name="P57"><text:span text:style-name="T57_1">Reforms<text:s/>and<text:s/>improved<text:s/>practices<text:s/>strengthen<text:s/>elections<text:s/>in<text:s/>2024<text:s/>and<text:s/>2028.</text:span></text:p>
        </text:list-item>
        <text:list-item>
          <text:p text:style-name="P58"><text:span text:style-name="T58_1">Reforms<text:s/>and<text:s/>improved<text:s/>practices<text:s/>enhance<text:s/>transparency,<text:s/>accountability,<text:s/>and<text:s/>human<text:s/>rights,<text:s/>and<text:s/>reduce<text:s/>corruption.</text:span></text:p>
        </text:list-item>
        <text:list-item>
          <text:p text:style-name="P59"><text:span text:style-name="T59_1">Increased<text:s/>protection—both<text:s/>in<text:s/>principle<text:s/>and<text:s/>in<text:s/>practice—of<text:s/>the<text:s/>political<text:s/>and<text:s/>civil<text:s/>rights<text:s/>of<text:s/>all<text:s/>persons<text:s/>in<text:s/>Ghana,<text:s/>including<text:s/>persons<text:s/>with<text:s/>disabilities<text:s/>(PWDs),<text:s/>LGBT+<text:s/>persons,<text:s/>and<text:s/>journalists.</text:span></text:p>
        </text:list-item>
      </text:list>
      <text:p text:style-name="P60"/>
      <text:p text:style-name="P61"><text:span text:style-name="T61_1">Collectively,<text:s/>these<text:s/>outcomes<text:s/>contribute<text:s/>to<text:s/>the<text:s/>programme’s<text:s/>intended<text:s/>impact:<text:s/>a<text:s/>governance<text:s/>system<text:s/>that<text:s/>is<text:s/>transparent,<text:s/>accountable,<text:s/>and<text:s/>protective<text:s/>of<text:s/>civil<text:s/>and<text:s/>political<text:s/>rights.</text:span></text:p>
      <text:p text:style-name="P62"/>
      <text:p text:style-name="P63"><text:span text:style-name="T63_1">After<text:s/></text:span><text:span text:style-name="T63_2">a</text:span><text:span text:style-name="T63_3"><text:s/>year<text:s/>of<text:s/>implementation,<text:s/>the<text:s/>programme<text:s/>underwent<text:s/>a<text:s/>consolidation<text:s/>phase,<text:s/>including<text:s/>a<text:s/>scale-down<text:s/>from<text:s/>three<text:s/>to<text:s/>two<text:s/>CSO<text:s/>implementing<text:s/>partners,<text:s/>the<text:s/>closure<text:s/>of<text:s/>the<text:s/>UNDP-led<text:s/>workstream,<text:s/>and<text:s/>the<text:s/>commencement<text:s/>of<text:s/>support<text:s/>to<text:s/>Ghana’s<text:s/>Office<text:s/>of<text:s/>the<text:s/>Special<text:s/>Prosecutor<text:s/>(OSP)<text:s/>delivered<text:s/>by<text:s/>the<text:s/>International<text:s/>Centre<text:s/>for<text:s/>Asset<text:s/>Recovery<text:s/>(ICAR).</text:span></text:p>
      <text:p text:style-name="P64"/>
      <text:p text:style-name="P65"><text:span text:style-name="T65_1">During<text:s/>the<text:s/>annual<text:s/>review<text:s/>period</text:span><text:span text:style-name="T65_2"><text:s/>(May<text:s/>2025-</text:span><text:span text:style-name="T65_3">2</text:span><text:span text:style-name="T65_4">6</text:span><text:span text:style-name="T65_5">)</text:span><text:span text:style-name="T65_6">,<text:s/>delivery<text:s/>was<text:s/>undertaken<text:s/>by<text:s/>the<text:s/>following<text:s/>partners:</text:span></text:p>
      <text:list text:style-name="LS7" xml:id="list3">
        <text:list-item>
          <text:p text:style-name="P66"><text:span text:style-name="T66_1">UNDP</text:span><text:span text:style-name="T66_2"><text:s/>completed<text:s/>its<text:s/>election<text:s/>support<text:s/>workstream,<text:s/>including<text:s/>targeted<text:s/>capacity-building<text:s/>support<text:s/>for<text:s/>female<text:s/>Members<text:s/>of<text:s/>Parliament</text:span><text:span text:style-name="T66_3"><text:s/>(MPs)</text:span><text:span text:style-name="T66_4">.</text:span></text:p>
        </text:list-item>
        <text:list-item>
          <text:p text:style-name="P67"><text:span text:style-name="T67_1">The<text:s/>Centre<text:s/>for<text:s/>Democratic<text:s/>Development<text:s/>(CDD)</text:span><text:span text:style-name="T67_2"><text:s/>advanced<text:s/>post-election<text:s/>reforms,<text:s/>focusing<text:s/>on<text:s/>advocacy<text:s/>for<text:s/>the<text:s/>Political<text:s/>Parties<text:s/>and<text:s/>Campaign<text:s/>Financing<text:s/>Bill,<text:s/>research<text:s/>to<text:s/>inform<text:s/>local<text:s/>government<text:s/>reforms,<text:s/>and<text:s/>stakeholder<text:s/>engagement<text:s/>on<text:s/>the<text:s/>ongoing<text:s/>constitutional<text:s/>review<text:s/>process.</text:span></text:p>
        </text:list-item>
        <text:list-item>
          <text:p text:style-name="P68"><text:span text:style-name="T68_1">The<text:s/>Africa<text:s/>Centre<text:s/>for<text:s/>Energy<text:s/>Policy<text:s/>(ACEP)</text:span><text:span text:style-name="T68_2">,<text:s/>in<text:s/>collaboration<text:s/>with<text:s/>Transparency<text:s/>International<text:s/>Ghana<text:s/>(TI-Ghana)<text:s/>and<text:s/>the<text:s/>Ghana<text:s/>Anti-Corruption<text:s/>Coalition<text:s/>(GACC),<text:s/>continued<text:s/>implementation<text:s/>of<text:s/>the<text:s/>Pledge<text:s/>Against<text:s/>Corruption<text:s/>and<text:s/>worked<text:s/>with<text:s/>the<text:s/>Ghana<text:s/>Audit<text:s/>Service<text:s/>(GAS)<text:s/>to<text:s/>strengthen<text:s/>citizen<text:s/>participation<text:s/>in<text:s/>the<text:s/>audit<text:s/></text:span><text:span text:style-name="T68_3">process</text:span><text:span text:style-name="T68_4">.</text:span></text:p>
        </text:list-item>
        <text:list-item>
          <text:p text:style-name="P69"><text:span text:style-name="T69_1">ICAR</text:span><text:span text:style-name="T69_2"><text:s/>embedded<text:s/>two<text:s/>experts<text:s/>in<text:s/>financial<text:s/>investigations,<text:s/>asset<text:s/>recovery,<text:s/>and<text:s/>prosecution<text:s/>to<text:s/>provide<text:s/>case<text:s/>mentoring<text:s/>and<text:s/>deliver<text:s/>training<text:s/>programmes<text:s/>aimed<text:s/>at<text:s/>strengthening<text:s/>law<text:s/>enforcement<text:s/>capacity<text:s/>across<text:s/>relevant<text:s/>institutions.</text:span></text:p>
        </text:list-item>
      </text:list>
      <text:p text:style-name="P70"/>
      <text:p text:style-name="P71"><text:span text:style-name="T71_1">Throughout<text:s/>the<text:s/>period,<text:s/></text:span><text:span text:style-name="T71_2">GGP</text:span><text:span text:style-name="T71_3"><text:s/></text:span><text:span text:style-name="T71_4">maintained<text:s/>strong<text:s/>collaboration<text:s/>with<text:s/></text:span><text:span text:style-name="T71_5">UK<text:s/></text:span><text:span text:style-name="T71_6">bilateral</text:span><text:span text:style-name="T71_7"><text:s/>programmes</text:span><text:span text:style-name="T71_8"><text:s/>and<text:s/></text:span><text:span text:style-name="T71_9">CMPs</text:span><text:span text:style-name="T71_10">—including<text:s/>the<text:s/>Serious<text:s/>and<text:s/>Organised<text:s/>Crime<text:s/>in<text:s/>Ghana</text:span><text:span text:style-name="T71_11"><text:s/>(SOCG</text:span><text:span text:style-name="T71_12">)</text:span><text:span text:style-name="T71_13">,</text:span><text:span text:style-name="T71_14"><text:s/>Fiscal<text:s/>Transparency<text:s/>and<text:s/>Accountability<text:s/></text:span><text:span text:style-name="T71_15">Initiative<text:s/>(</text:span><text:span text:style-name="T71_16">FTAI)</text:span><text:span text:style-name="T71_17">,<text:s/>the<text:s/>Ghana<text:s/>Revenue<text:s/>Programme<text:s/>(GRP),<text:s/>and<text:s/>the<text:s/>Ghana<text:s/>Beyond<text:s/>Aid<text:s/>(PBA)<text:s/></text:span><text:span text:style-name="T71_18">programmes</text:span><text:span text:style-name="T71_19">—to<text:s/>ensure<text:s/>strategic<text:s/>alignment,<text:s/>synergy,<text:s/>and<text:s/>coherence<text:s/>across<text:s/></text:span><text:span text:style-name="T71_20">British<text:s/>High<text:s/>Commission<text:s/>(</text:span><text:span text:style-name="T71_21">BHC</text:span><text:span text:style-name="T71_22">)</text:span><text:span text:style-name="T71_23"><text:s/>Accra</text:span><text:span text:style-name="T71_24">’s<text:s/>portfolio.</text:span></text:p>
      <text:p text:style-name="P72"/>
      <text:p text:style-name="P73"><text:span text:style-name="T73_1">Context</text:span></text:p>
      <text:p text:style-name="P74"><text:span text:style-name="T74_1">The<text:s/></text:span><text:span text:style-name="T74_2">first<text:s/>year<text:s/>of<text:s/>the<text:s/></text:span><text:span text:style-name="T74_3">NDC<text:s/>administration<text:s/></text:span><text:span text:style-name="T74_4">recorded<text:s/>improved</text:span><text:span text:style-name="T74_5"><text:s/>macroeconomic<text:s/>performance<text:s/>driven<text:s/>by<text:s/>high<text:s/>gold<text:s/>prices<text:s/>and<text:s/>firmer<text:s/>fiscal<text:s/>discipline.<text:s/>Inflation<text:s/>fell<text:s/>sharply<text:s/>from<text:s/>around<text:s/>23–24%<text:s/>in<text:s/>January<text:s/>2025<text:s/>to<text:s/>about<text:s/>3–4%<text:s/>by<text:s/>early<text:s/>2026.<text:s/>Over<text:s/>the<text:s/>same<text:s/>period,<text:s/>the<text:s/>cedi<text:s/>appreciated<text:s/>by<text:s/>roughly<text:s/>40%<text:s/>against<text:s/>the<text:s/>US<text:s/>dollar<text:s/>and<text:s/>remained<text:s/>broadly<text:s/>stable<text:s/>into<text:s/>2026.<text:s/>Lower<text:s/>inflation<text:s/>and<text:s/>currency<text:s/>stability<text:s/>translated<text:s/>into<text:s/>declining<text:s/>interest<text:s/>rates,<text:s/>easing<text:s/>domestic<text:s/>financial<text:s/>pressures<text:s/>and<text:s/>supporting<text:s/>private</text:span><text:span text:style-name="T74_6"><text:s/></text:span><text:span text:style-name="T74_7">sector<text:s/>activity.<text:s/></text:span><text:span text:style-name="T74_8">Gross<text:s/>D</text:span><text:span text:style-name="T74_9">o</text:span><text:span text:style-name="T74_10">mestic<text:s/></text:span><text:span text:style-name="T74_11">Product<text:s/>(</text:span><text:span text:style-name="T74_12">GDP</text:span><text:span text:style-name="T74_13">)</text:span><text:span text:style-name="T74_14"><text:s/>growth<text:s/>rebounded<text:s/>to<text:s/>about<text:s/>6%<text:s/>in<text:s/>2025,<text:s/>driven<text:s/>mainly<text:s/>by<text:s/>services,<text:s/>agriculture,<text:s/>and<text:s/>gold<text:s/>exports.</text:span><text:span text:style-name="T74_15"><text:s/>However,<text:s/></text:span><text:span text:style-name="T74_16">concerns<text:s/>have<text:s/>emerged<text:s/>about<text:s/></text:span><text:span text:style-name="T74_17">the<text:s/>Bank<text:s/>of<text:s/>Ghana’s<text:s/>artificial<text:s/>strateg</text:span><text:span text:style-name="T74_18">y</text:span><text:span text:style-name="T74_19"><text:s/>to<text:s/></text:span><text:span text:style-name="T74_20">prop<text:s/>up<text:s/>the<text:s/>value<text:s/>of<text:s/>the</text:span><text:span text:style-name="T74_21"><text:s/>Cedi<text:s/></text:span><text:span text:style-name="T74_22">through</text:span><text:span text:style-name="T74_23"><text:s/></text:span><text:span text:style-name="T74_24">injection<text:s/>of<text:s/>huge<text:s/>sums<text:s/>of<text:s/>forex</text:span><text:span text:style-name="T74_25"><text:s/>which<text:s/>is<text:s/>unsusta</text:span><text:span text:style-name="T74_26">inable</text:span><text:span text:style-name="T74_27">.<text:s/></text:span></text:p>
      <text:p text:style-name="P75"/>
      <text:p text:style-name="P76"><text:span text:style-name="T76_1">The<text:s/>Government<text:s/>demonstrated<text:s/>renewed<text:s/>commitment<text:s/>to<text:s/>integrity<text:s/>and<text:s/>accountability.<text:s/>The<text:s/>Attorney-General<text:s/>has<text:s/>acted<text:s/>on<text:s/>recommendations<text:s/>from<text:s/>the<text:s/>Operation<text:s/>Recover<text:s/>All<text:s/>Loot<text:s/>(ORAL)<text:s/>report,<text:s/>with<text:s/>several<text:s/>cases<text:s/>involving<text:s/>former<text:s/>officials<text:s/>progressing<text:s/>through<text:s/>investigation<text:s/>and<text:s/>prosecution.<text:s/>A<text:s/>new<text:s/>National<text:s/>Anti-Corruption<text:s/>Strategy—the<text:s/>National<text:s/>Anti-Corruption<text:s/>and<text:s/>Ethics<text:s/>Programme<text:s/>(NAECAP)<text:s/>(2026–2030)—has<text:s/>been<text:s/>developed<text:s/>and<text:s/>is<text:s/>pending<text:s/>Cabinet<text:s/>approval,<text:s/>alongside<text:s/>the<text:s/>Conduct<text:s/>of<text:s/>Public<text:s/>Office<text:s/>(COPO)<text:s/>Bill.</text:span><text:span text:style-name="T76_2"><text:s/></text:span><text:span text:style-name="T76_3">In<text:s/>parallel,<text:s/>Government<text:s/>has<text:s/>published<text:s/>the<text:s/>IMF<text:s/>Governance<text:s/>Diagnostic<text:s/>Report,<text:s/>which<text:s/>identifies<text:s/>time-bound<text:s/>reforms<text:s/>across<text:s/>public<text:s/>financial<text:s/>management,<text:s/>state-owned<text:s/>enterprise<text:s/>(SOE)<text:s/>governance,<text:s/>and<text:s/>revenue<text:s/>administration.<text:s/>These<text:s/>efforts<text:s/>are<text:s/>reflected<text:s/>in<text:s/>a<text:s/>modest<text:s/>improvement<text:s/>in<text:s/>Ghana’s<text:s/>2025<text:s/>Corruption<text:s/>Perceptions<text:s/>Index<text:s/>score,<text:s/>which<text:s/>increased<text:s/>to<text:s/>43/100,<text:s/>ranking<text:s/>76th<text:s/>out<text:s/>of<text:s/>182<text:s/>countries,<text:s/>compared<text:s/>to<text:s/>42/100<text:s/>and<text:s/>80th<text:s/>out<text:s/>of<text:s/>180<text:s/>countries<text:s/>in<text:s/>2024.</text:span></text:p>
      <text:p text:style-name="P77"/>
      <text:p text:style-name="P78"><text:span text:style-name="T78_1">These<text:s/>developments<text:s/>helped<text:s/>sustain<text:s/>public<text:s/>confidence<text:s/>through<text:s/>2025.<text:s/>However,<text:s/>tensions<text:s/>emerged<text:s/>around<text:s/>key<text:s/>independent<text:s/>institutions,<text:s/>notably<text:s/></text:span><text:span text:style-name="T78_2">the<text:s/>Judicial<text:s/>Service<text:s/>of<text:s/>Ghana,<text:s/></text:span><text:span text:style-name="T78_3">the<text:s/>Electoral<text:s/>Commission<text:s/>(EC)<text:s/>and<text:s/>the<text:s/>Office<text:s/>of<text:s/>the<text:s/>Special<text:s/>Prosecutor<text:s/>(OSP),<text:s/></text:span><text:span text:style-name="T78_4">all<text:s/></text:span><text:span text:style-name="T78_5">of<text:s/>which<text:s/>faced<text:s/>multiple<text:s/>petitions<text:s/>seeking<text:s/>the<text:s/>removal<text:s/>of<text:s/>their<text:s/>leadership.<text:s/></text:span><text:span text:style-name="T78_6"><text:s/>The<text:s/>Chief<text:s/>Justice<text:s/>was<text:s/>removed<text:s/>and<text:s/>a<text:s/>new<text:s/>one<text:s/>installed</text:span><text:span text:style-name="T78_7"><text:s/>who<text:s/></text:span><text:span text:style-name="T78_8">subsequently<text:s/></text:span><text:span text:style-name="T78_9">dismissed<text:s/>petitions</text:span><text:span text:style-name="T78_10"><text:s/></text:span><text:span text:style-name="T78_11">against<text:s/>the<text:s/>EC<text:s/>Chairperson<text:s/>and<text:s/>the<text:s/>Special<text:s/>Prosecutor<text:s/></text:span><text:span text:style-name="T78_12">for<text:s/>failing<text:s/>to<text:s/>meet<text:s/>the<text:s/></text:span><text:span text:style-name="T78_13">“</text:span><text:span text:style-name="T78_14">prima<text:s/>facie</text:span><text:span text:style-name="T78_15">”</text:span><text:span text:style-name="T78_16"><text:s/>threshold</text:span><text:span text:style-name="T78_17">.</text:span><text:span text:style-name="T78_18"><text:s/></text:span><text:span text:style-name="T78_19">P</text:span><text:span text:style-name="T78_20">ressures</text:span><text:span text:style-name="T78_21"><text:s/>persist</text:span><text:span text:style-name="T78_22"><text:s/>with<text:s/>the<text:s/>emergence<text:s/>of<text:s/>a</text:span><text:span text:style-name="T78_23"><text:s/>new<text:s/>petition<text:s/>against<text:s/>the<text:s/>EC<text:s/>Chair<text:s/></text:span><text:span text:style-name="T78_24">while<text:s/></text:span><text:span text:style-name="T78_25">the</text:span><text:span text:style-name="T78_26"><text:s/>OSP’s<text:s/>prosecutorial<text:s/>mandate<text:s/></text:span><text:span text:style-name="T78_27">is<text:s/>under<text:s/>legal<text:s/>challenge.<text:s/>Notably,<text:s/>a<text:s/>High<text:s/>Court<text:s/>ruling<text:s/>has<text:s/>held<text:s/>that<text:s/>the<text:s/>OSP<text:s/>cannot<text:s/>prosecute<text:s/>cases<text:s/>independently<text:s/>without<text:s/>the<text:s/>Attorney</text:span><text:span text:style-name="T78_28">General’s<text:s/>authorisation,<text:s/>pending<text:s/>a<text:s/>Supreme<text:s/>Court<text:s/>determination.</text:span></text:p>
      <text:p text:style-name="P79"/>
      <text:p text:style-name="P80"><text:span text:style-name="T80_1">Since<text:s/>March<text:s/>2026,<text:s/>civil<text:s/>society<text:s/>scrutiny<text:s/>of<text:s/>the<text:s/>Mahama<text:s/>administration<text:s/>has<text:s/>intensified<text:s/>over<text:s/>the<text:s/>increased<text:s/>use<text:s/>of<text:s/>sole</text:span><text:span text:style-name="T80_2">‑source<text:s/>procurement,<text:s/>raising<text:s/>concerns<text:s/>about<text:s/>consistency<text:s/>with<text:s/>the<text:s/>President’s<text:s/>stated<text:s/>commitment<text:s/>to<text:s/>competitive<text:s/>tendering,<text:s/>transparency,<text:s/>and<text:s/>value<text:s/>for<text:s/>money.</text:span></text:p>
      <text:p text:style-name="P81"><text:span text:style-name="T81_1">Meanwhile,<text:s/>the<text:s/>Constitutional<text:s/>Review<text:s/>Committee<text:s/>submitted<text:s/>its<text:s/>final<text:s/>report<text:s/></text:span><text:span text:style-name="T81_2">to<text:s/>the<text:s/>President,<text:s/></text:span><text:span text:style-name="T81_3">following<text:s/>broad<text:s/>and<text:s/>inclusive<text:s/>consultations</text:span><text:span text:style-name="T81_4">;<text:s/></text:span><text:span text:style-name="T81_5">however,</text:span><text:span text:style-name="T81_6"><text:s/>this<text:s/>has<text:s/>yet<text:s/>to<text:s/>be<text:s/>made<text:s/>public</text:span><text:span text:style-name="T81_7">.<text:s/>Civil<text:s/>society<text:s/>and<text:s/>academia<text:s/>have<text:s/>largely<text:s/>welcomed<text:s/>the<text:s/>proposals</text:span><text:span text:style-name="T81_8"><text:s/></text:span><text:span text:style-name="T81_9">(</text:span><text:span text:style-name="T81_10">within<text:s/>the<text:s/>executive<text:s/>summary<text:s/>released<text:s/>by<text:s/>the<text:s/>committee</text:span><text:span text:style-name="T81_11">)</text:span><text:span text:style-name="T81_12"><text:s/></text:span><text:span text:style-name="T81_13">—particularly<text:s/>those<text:s/>addressing<text:s/>excessive<text:s/>executive<text:s/>power<text:s/>and<text:s/>promoting<text:s/>a<text:s/>more<text:s/>developmental<text:s/>democratic<text:s/>model.<text:s/>However,<text:s/>concerns<text:s/>remain<text:s/>about<text:s/>limited<text:s/>political<text:s/>will,<text:s/>reflected<text:s/>in<text:s/>delays<text:s/>in<text:s/>establishing<text:s/>an<text:s/>implementation<text:s/>committee<text:s/>and<text:s/>roadmap.<text:s/>In<text:s/>response,<text:s/>GGP<text:s/>partners<text:s/>have<text:s/>stepped<text:s/>up<text:s/>engagement<text:s/>to<text:s/>build<text:s/>public<text:s/>support<text:s/>for<text:s/>reforms,<text:s/>with<text:s/>a<text:s/>focus<text:s/>on<text:s/>local<text:s/>government,<text:s/>SOE<text:s/>governance,<text:s/>and<text:s/>political<text:s/>party<text:s/>and<text:s/>campaign<text:s/>finance<text:s/>reforms</text:span><text:span text:style-name="T81_14">.</text:span></text:p>
      <text:p text:style-name="P82"/>
      <text:p text:style-name="P83"><text:span text:style-name="T83_1">About<text:s/>changes<text:s/>to<text:s/>UK<text:s/>ODA</text:span></text:p>
      <text:list text:style-name="LS16" xml:id="list7">
        <text:list-item>
          <text:p text:style-name="P84"><text:span text:style-name="T84_1"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text:s text:c="2"/></text:span></text:p>
        </text:list-item>
        <text:list-item>
          <text:p text:style-name="P85"><text:span text:style-name="T85_1"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/text:p>
        </text:list-item>
        <text:list-item>
          <text:p text:style-name="P86"><text:span text:style-name="T86_1">ODA<text:s/>allocations<text:s/>and<text:s/>the<text:s/>impact<text:s/>on<text:s/>programmes<text:s/>are<text:s/>being<text:s/>worked<text:s/>through<text:s/>based<text:s/>on<text:s/>various<text:s/>factors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/text:p>
        </text:list-item>
        <text:list-item>
          <text:p text:style-name="P87"><text:span text:style-name="T87_1">We<text:s/>remain<text:s/>committed<text:s/>to<text:s/>spending<text:s/>0.7%<text:s/>of<text:s/>GNI<text:s/>on<text:s/>ODA<text:s/>when<text:s/>the<text:s/>fiscal<text:s/>circumstances<text:s/>allow</text:span><text:span text:style-name="T87_2">.</text:span></text:p>
        </text:list-item>
      </text:list>
      <text:p text:style-name="P88"/>
      <text:p text:style-name="P89"><text:span text:style-name="T89_1">Summary<text:s/>supporting<text:s/>narrative<text:s/>for<text:s/>the<text:s/>overall<text:s/>score<text:s/>in<text:s/>this<text:s/>review<text:s/></text:span></text:p>
      <text:p text:style-name="P90"/>
      <text:p text:style-name="P91"><text:span text:style-name="T91_1">Overall,<text:s/>the<text:s/>programme<text:s/>is<text:s/>meeting<text:s/>expectations,<text:s/>with<text:s/>strong<text:s/>progress<text:s/>across<text:s/>priority<text:s/>intervention<text:s/>areas.<text:s/>Key<text:s/>achievements<text:s/>include:</text:span></text:p>
      <text:p text:style-name="P92"/>
      <text:list text:style-name="LS30" xml:id="list11">
        <text:list-item>
          <text:p text:style-name="P93"><text:span text:style-name="T93_1">Advancing<text:s/>political<text:s/>finance<text:s/>reform:</text:span><text:span text:style-name="T93_2"><text:s/>CDD<text:s/>submitted<text:s/>a<text:s/>draft<text:s/>Model<text:s/>Campaign<text:s/>and<text:s/>Political<text:s/>Parties<text:s/>Financing<text:s/>Bill<text:s/>to<text:s/>the<text:s/>Attorney</text:span><text:span text:style-name="T93_3">General,<text:s/>who<text:s/>has<text:s/>formally<text:s/>acknowledged<text:s/>receipt<text:s/>and<text:s/>indicated<text:s/>willingness<text:s/>to<text:s/>consider<text:s/>it<text:s/>within<text:s/>the<text:s/>constitutional<text:s/>reform<text:s/>process.<text:s/>Continued<text:s/>engagement<text:s/>will<text:s/>be<text:s/>required<text:s/>to<text:s/>sustain<text:s/>momentum<text:s/>and<text:s/>influence<text:s/>uptake.</text:span></text:p>
        </text:list-item>
        <text:list-item>
          <text:p text:style-name="P94"><text:span text:style-name="T94_1">Strengthening<text:s/>coordinated<text:s/>civil<text:s/>society<text:s/>engagement<text:s/>on<text:s/>constitutional<text:s/>reform:</text:span><text:span text:style-name="T94_2"><text:s/>Working<text:s/>with<text:s/>STAR</text:span><text:span text:style-name="T94_3">Ghana<text:s/>Foundation<text:s/>and<text:s/>Democracy<text:s/>Hub,<text:s/>CDD<text:s/>supported<text:s/>the<text:s/>establishment<text:s/>of<text:s/>a<text:s/>CSO<text:s/>Platform<text:s/>for<text:s/>Constitutional<text:s/>Reform,<text:s/>comprising<text:s/>six<text:s/>active<text:s/>regional<text:s/>and<text:s/>four<text:s/>thematic<text:s/>sub</text:span><text:span text:style-name="T94_4">platforms<text:s/>mobilising<text:s/>constituencies<text:s/>nationwide.<text:s/>The<text:s/></text:span><text:span text:style-name="T94_5">BHC<text:s/>Speaker<text:s/>Series<text:s/>on<text:s/>Constitutional<text:s/>Reform<text:s/>reinforced<text:s/>the<text:s/>critical<text:s/>role<text:s/>of<text:s/>civil<text:s/>society<text:s/>in<text:s/>safeguarding<text:s/>reform<text:s/>processes<text:s/>and<text:s/>mitigating<text:s/>risks<text:s/>of<text:s/>elite</text:span><text:span text:style-name="T94_6">driven<text:s/>or<text:s/>politically<text:s/>expedient<text:s/>outcomes.</text:span></text:p>
        </text:list-item>
        <text:list-item>
          <text:p text:style-name="P95"><text:span text:style-name="T95_1">Mobilising<text:s/>civic<text:s/>and<text:s/>media<text:s/>actors<text:s/>for<text:s/>anti</text:span><text:span text:style-name="T95_2">corruption<text:s/>accountability:</text:span><text:span text:style-name="T95_3"><text:s/>A<text:s/>critical<text:s/>mass<text:s/>of<text:s/>civic<text:s/>actors—including<text:s/>organised<text:s/>labour—and<text:s/>media<text:s/>practitioners<text:s/>have<text:s/>been<text:s/>mobilised<text:s/>and<text:s/>trained<text:s/>to<text:s/>support<text:s/>the<text:s/>Pledge<text:s/>Against<text:s/>Corruption</text:span><text:span text:style-name="T95_4"><text:s/>(PAC)</text:span><text:span text:style-name="T95_5"><text:s/></text:span><text:span text:style-name="T95_6">c</text:span><text:span text:style-name="T95_7">ampaign,<text:s/>leveraging<text:s/>civic<text:s/>and<text:s/>constitutional<text:s/>reform<text:s/>processes<text:s/>to<text:s/>strengthen<text:s/>public<text:s/>demand<text:s/>for<text:s/>transparency<text:s/>and<text:s/>accountability.</text:span></text:p>
        </text:list-item>
        <text:list-item>
          <text:p text:style-name="P96"><text:span text:style-name="T96_1">Contributing<text:s/>to<text:s/>local<text:s/>government<text:s/>reform<text:s/>discourse:</text:span><text:span text:style-name="T96_2"><text:s/>CDD</text:span><text:span text:style-name="T96_3">led<text:s/>research<text:s/>has<text:s/>generated<text:s/>evidence<text:s/>supporting<text:s/>the<text:s/>election<text:s/>of<text:s/>Metropolitan,<text:s/>Municipal<text:s/>and<text:s/>District<text:s/>Chief<text:s/>Executives</text:span><text:span text:style-name="T96_4"><text:s/>(MMDCEs)</text:span><text:span text:style-name="T96_5">,<text:s/>alongside<text:s/>strengthened<text:s/>sub</text:span><text:span text:style-name="T96_6">district<text:s/>structures<text:s/>and<text:s/>improved<text:s/>local<text:s/>revenue<text:s/>mobilisation.<text:s/>The<text:s/>findings<text:s/>have<text:s/>received<text:s/>broad<text:s/>public<text:s/>endorsement,<text:s/>with<text:s/>the<text:s/>constitutional<text:s/>reform<text:s/>process<text:s/>identified<text:s/>as<text:s/>a<text:s/>key<text:s/>entry<text:s/>point<text:s/>for<text:s/>advancing<text:s/>these<text:s/>reforms.</text:span></text:p>
        </text:list-item>
        <text:list-item>
          <text:p text:style-name="P97"><text:span text:style-name="T97_1">Strengthening<text:s/>investigative<text:s/>and<text:s/>prosecutorial<text:s/>effectiveness:</text:span><text:span text:style-name="T97_2"><text:s/>ICAR<text:s/>influenced<text:s/>internal<text:s/>restructuring<text:s/>and<text:s/>investigation<text:s/>approaches<text:s/>within<text:s/>the<text:s/>Office<text:s/>of<text:s/>the<text:s/>Special<text:s/>Prosecutor,<text:s/>improving<text:s/>inter</text:span><text:span text:style-name="T97_3">departmental<text:s/>coordination<text:s/>and<text:s/>investigation<text:s/>quality.<text:s/>In<text:s/>parallel,<text:s/>capacity</text:span><text:span text:style-name="T97_4">building<text:s/>support<text:s/>was<text:s/>provided<text:s/>to<text:s/>law<text:s/>enforcement<text:s/>agencies<text:s/>including<text:s/>OSP,<text:s/></text:span><text:span text:style-name="T97_5">Economic<text:s/>and<text:s/>Organised<text:s/>Crime<text:s/>Office<text:s/>(</text:span><text:span text:style-name="T97_6">EOCO</text:span><text:span text:style-name="T97_7">)</text:span><text:span text:style-name="T97_8">,<text:s/>the<text:s/>Judiciary,<text:s/>the<text:s/>Ghana<text:s/>Revenue<text:s/></text:span><text:span text:style-name="T97_9">Authority</text:span><text:span text:style-name="T97_10"><text:s/>(</text:span><text:span text:style-name="T97_11">GRA)</text:span><text:span text:style-name="T97_12"><text:s/>and<text:s/>the<text:s/></text:span><text:span text:style-name="T97_13">Financial<text:s/>Intelligence<text:s/>Centre<text:s/>(</text:span><text:span text:style-name="T97_14">FIC</text:span><text:span text:style-name="T97_15">)</text:span><text:span text:style-name="T97_16">,<text:s/>laying<text:s/>foundations<text:s/>for<text:s/>case<text:s/>mentoring<text:s/>and<text:s/>early<text:s/>progression<text:s/>of<text:s/>two<text:s/>cases.</text:span></text:p>
        </text:list-item>
      </text:list>
      <text:p text:style-name="P98"/>
      <text:p text:style-name="P99"><text:span text:style-name="T99_1">The<text:s/>table<text:s/>below<text:s/>summarises<text:s/></text:span><text:span text:style-name="T99_2">progress<text:s/>across<text:s/>the<text:s/>four<text:s/>outputs;<text:s/></text:span></text:p>
      <text:p text:style-name="P100"/>
      <text:p text:style-name="P101"><text:span text:style-name="T101_1">Table<text:s/></text:span><text:span text:style-name="T101_2"><text:sequence text:name="Table" text:formula="ooow:Table+1">1</text:sequence></text:span><text:span text:style-name="T101_3">:<text:s/>Summary<text:s/>of<text:s/>output<text:s/>Performances<text:s/></text:span></text:p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1">
            <text:p text:style-name="P102"><text:span text:style-name="T102_1">Output</text:span></text:p>
          </table:table-cell>
          <table:table-cell table:style-name="Cell42">
            <text:p text:style-name="P103"><text:span text:style-name="T103_1">Weighting</text:span></text:p>
          </table:table-cell>
          <table:table-cell table:style-name="Cell43">
            <text:p text:style-name="P104"><text:span text:style-name="T104_1">Scores</text:span></text:p>
          </table:table-cell>
        </table:table-row>
        <table:table-row table:style-name="Row10">
          <table:table-cell table:style-name="Cell44">
            <text:p text:style-name="P105"><text:span text:style-name="T105_1">Strengthened<text:s/>capacity<text:s/>and<text:s/>motivation<text:s/>of<text:s/>CSO’s<text:s/>and<text:s/></text:span><text:span text:style-name="T105_2">Election<text:s/>Management<text:s/></text:span><text:span text:style-name="T105_3">Bodies’<text:s/>(</text:span><text:span text:style-name="T105_4">EMB’s</text:span><text:span text:style-name="T105_5">)</text:span><text:span text:style-name="T105_6"><text:s/>to<text:s/>promote<text:s/>credible<text:s/>and<text:s/>peaceful<text:s/>elections</text:span></text:p>
          </table:table-cell>
          <table:table-cell table:style-name="Cell45">
            <text:p text:style-name="P106"><text:span text:style-name="T106_1">0</text:span></text:p>
          </table:table-cell>
          <table:table-cell table:style-name="Cell46">
            <text:p text:style-name="P107"><text:span text:style-name="T107_1">0</text:span></text:p>
          </table:table-cell>
        </table:table-row>
        <table:table-row table:style-name="Row11">
          <table:table-cell table:style-name="Cell47">
            <text:p text:style-name="P108"><text:span text:style-name="T108_1">Strengthened<text:s/>CSO<text:s/>capacity,<text:s/>platforms,<text:s/>and<text:s/>mechanisms<text:s/>for<text:s/>citizens<text:s/>to<text:s/>engage<text:s/>state<text:s/>actors<text:s/>and<text:s/>demand<text:s/>accountability,<text:s/>transparency,<text:s/>human<text:s/>rights<text:s/>and<text:s/>anti-corruption<text:s/>reforms</text:span></text:p>
          </table:table-cell>
          <table:table-cell table:style-name="Cell48">
            <text:p text:style-name="P109"><text:span text:style-name="T109_1">45</text:span><text:span text:style-name="T109_2">%</text:span></text:p>
          </table:table-cell>
          <table:table-cell table:style-name="Cell49">
            <text:p text:style-name="P110"><text:span text:style-name="T110_1">A</text:span></text:p>
          </table:table-cell>
        </table:table-row>
        <table:table-row table:style-name="Row12">
          <table:table-cell table:style-name="Cell50">
            <text:p text:style-name="P111"><text:span text:style-name="T111_1">Enhanced<text:s/>state<text:s/>actors'<text:s/>capacity,<text:s/>motivation<text:s/>and<text:s/>responsiveness<text:s/>to<text:s/>strengthen<text:s/>legislative<text:s/>and<text:s/>institutional<text:s/>frameworks<text:s/>and<text:s/>improve<text:s/>transparency,<text:s/>accountability,<text:s/>human<text:s/>rights<text:s/>and<text:s/>reduce<text:s/>corruption</text:span></text:p>
          </table:table-cell>
          <table:table-cell table:style-name="Cell51">
            <text:p text:style-name="P112"><text:span text:style-name="T112_1">45</text:span><text:span text:style-name="T112_2">%</text:span></text:p>
          </table:table-cell>
          <table:table-cell table:style-name="Cell52">
            <text:p text:style-name="P113"><text:span text:style-name="T113_1">A</text:span></text:p>
          </table:table-cell>
        </table:table-row>
        <table:table-row table:style-name="Row13">
          <table:table-cell table:style-name="Cell53">
            <text:p text:style-name="P114"><text:span text:style-name="T114_1">Strengthened<text:s/>diplomacy<text:s/>to<text:s/>advance<text:s/>democracy<text:s/>and<text:s/>rule<text:s/>of<text:s/>law</text:span></text:p>
          </table:table-cell>
          <table:table-cell table:style-name="Cell54">
            <text:p text:style-name="P115"><text:span text:style-name="T115_1">10</text:span><text:span text:style-name="T115_2">%</text:span></text:p>
          </table:table-cell>
          <table:table-cell table:style-name="Cell55">
            <text:p text:style-name="P116"><text:span text:style-name="T116_1">A</text:span></text:p>
          </table:table-cell>
        </table:table-row>
      </table:table>
      <text:p text:style-name="P117"/>
      <text:p text:style-name="P118"/>
      <text:p text:style-name="P119"><text:span text:style-name="T119_1">Major<text:s/>lessons<text:s/>and<text:s/>recommendations<text:s/>for<text:s/>the<text:s/>year<text:s/>ahead<text:s/></text:span></text:p>
      <text:p text:style-name="P120"/>
      <text:list text:style-name="LS26" xml:id="list16">
        <text:list-item>
          <text:p text:style-name="P121"><text:span text:style-name="T121_1">Tailored,<text:s/>practice</text:span><text:span text:style-name="T121_2">oriented<text:s/>capacity<text:s/>building<text:s/>delivers<text:s/>more<text:s/>sustainable<text:s/>skills<text:s/>outcomes.</text:span><text:span text:style-name="T121_3"><text:s/>Experience<text:s/>from<text:s/>journalist<text:s/>engagement<text:s/>showed<text:s/>that<text:s/>differentiated<text:s/>and<text:s/>hands</text:span><text:span text:style-name="T121_4">on<text:s/>approaches—anchored<text:s/>in<text:s/>real<text:s/>cases<text:s/>and<text:s/>reinforced<text:s/>through<text:s/>mentoring—led<text:s/>to<text:s/>stronger<text:s/>skills<text:s/>acquisition<text:s/>and<text:s/>confidence,<text:s/>especially<text:s/>among<text:s/>early</text:span><text:span text:style-name="T121_5">career<text:s/>and<text:s/>student<text:s/>journalists.<text:s/>Incorporating<text:s/>pre</text:span><text:span text:style-name="T121_6">assessments<text:s/>and<text:s/>extended<text:s/>practical<text:s/>learning<text:s/>proved<text:s/>critical<text:s/>in<text:s/>addressing<text:s/>uneven<text:s/>outcomes.</text:span><text:span text:style-name="T121_7"><text:s/>Young<text:s/>student<text:s/>journalists</text:span><text:span text:style-name="T121_8">,</text:span><text:span text:style-name="T121_9"><text:s/>trained<text:s/>and<text:s/>mentored<text:s/>by<text:s/></text:span><text:span text:style-name="T121_10">an<text:s/></text:span><text:span text:style-name="T121_11">experienced<text:s/></text:span><text:span text:style-name="T121_12">journalist</text:span><text:span text:style-name="T121_13">,</text:span><text:span text:style-name="T121_14"><text:s/>are<text:s/>currently<text:s/>pursuing<text:s/>inve</text:span><text:span text:style-name="T121_15">stigations</text:span><text:span text:style-name="T121_16"><text:s/></text:span><text:span text:style-name="T121_17">including<text:s/>corruption<text:s/>investigations</text:span><text:span text:style-name="T121_18">.</text:span></text:p>
        </text:list-item>
        <text:list-item>
          <text:p text:style-name="P122"><text:span text:style-name="T122_1">Early<text:s/>alignment<text:s/>and<text:s/>proactive<text:s/>coordination<text:s/>are<text:s/>critical<text:s/>to<text:s/>milestone<text:s/>delivery<text:s/>in<text:s/>multi</text:span><text:span text:style-name="T122_2">‑actor<text:s/>programmes.</text:span><text:span text:style-name="T122_3"><text:s/>Implementation<text:s/>delays<text:s/>underscored<text:s/>the<text:s/>importance<text:s/>of<text:s/>early<text:s/></text:span><text:span text:style-name="T122_4">stakeholder<text:s/>alignment,<text:s/>deliberate<text:s/>sequencing,<text:s/>and<text:s/>adaptive<text:s/>planning.<text:s/>Proactive<text:s/>coordination<text:s/>helped<text:s/>manage<text:s/>interdependencies,<text:s/>reduce<text:s/>duplication,<text:s/>and<text:s/>mitigate<text:s/>risks<text:s/>associated<text:s/>with<text:s/>overlapping<text:s/>advocacy<text:s/>and<text:s/>delivery<text:s/>timelines.</text:span></text:p>
        </text:list-item>
        <text:list-item>
          <text:p text:style-name="P123"><text:span text:style-name="T123_1">Inclusive<text:s/>multi</text:span><text:span text:style-name="T123_2">stakeholder<text:s/>engagement<text:s/>improves<text:s/>the<text:s/>relevance<text:s/>and<text:s/>quality<text:s/>of<text:s/>reform<text:s/>insights.</text:span><text:span text:style-name="T123_3"><text:s/></text:span><text:span text:style-name="T123_4">Active</text:span><text:span text:style-name="T123_5"><text:s/></text:span><text:span text:style-name="T123_6">participation<text:s/>by<text:s/>persons<text:s/>with<text:s/>disabilities,<text:s/>market<text:s/>women,<text:s/>traditional<text:s/>authorities,<text:s/>and<text:s/>grassroots<text:s/>actors<text:s/>across<text:s/>regional<text:s/>and<text:s/>local<text:s/>processes<text:s/>generated<text:s/>more<text:s/>grounded<text:s/>analysis<text:s/>of<text:s/>governance<text:s/>failures<text:s/>and<text:s/>better<text:s/>reflected<text:s/>citizen<text:s/>lived<text:s/>experiences.</text:span></text:p>
        </text:list-item>
        <text:list-item>
          <text:p text:style-name="P124"><text:span text:style-name="T124_1">Mixed</text:span><text:span text:style-name="T124_2">methods<text:s/>research<text:s/>combined<text:s/>with<text:s/>trust</text:span><text:span text:style-name="T124_3">building<text:s/>is<text:s/>essential<text:s/>in<text:s/>politically<text:s/>sensitive<text:s/>accountability<text:s/>contexts.</text:span><text:span text:style-name="T124_4"><text:s/>The<text:s/>use<text:s/>of<text:s/></text:span><text:span text:style-name="T124_5">Key<text:s/>In</text:span><text:span text:style-name="T124_6">formant<text:s/>Int</text:span><text:span text:style-name="T124_7">erviews<text:s/>(</text:span><text:span text:style-name="T124_8">KIIs</text:span><text:span text:style-name="T124_9">)</text:span><text:span text:style-name="T124_10">,<text:s/></text:span><text:span text:style-name="T124_11">focus<text:s/>group<text:s/>discussions<text:s/>(</text:span><text:span text:style-name="T124_12">FGDs</text:span><text:span text:style-name="T124_13">)</text:span><text:span text:style-name="T124_14">,<text:s/>and<text:s/>ethnographic<text:s/>approaches—supported<text:s/>by<text:s/>sustained<text:s/>relationship</text:span><text:span text:style-name="T124_15">building—enabled<text:s/>the<text:s/>programme<text:s/>to<text:s/>surface<text:s/>politically<text:s/>sensitive<text:s/>dynamics<text:s/>that<text:s/>would<text:s/>not<text:s/>have<text:s/>emerged<text:s/>through<text:s/>single</text:span><text:span text:style-name="T124_16">method<text:s/>or<text:s/>extractive<text:s/>research<text:s/></text:span><text:span text:style-name="T124_17">approaches.</text:span><text:span text:style-name="T124_18"><text:s/></text:span><text:span text:style-name="T124_19">The</text:span><text:span text:style-name="T124_20"><text:s/>approaches<text:s/>helped<text:s/></text:span><text:span text:style-name="T124_21">document<text:s/></text:span><text:span text:style-name="T124_22">decentralisation<text:s/>challenges<text:s/>to<text:s/>inform<text:s/>reforms.<text:s/></text:span></text:p>
        </text:list-item>
        <text:list-item>
          <text:p text:style-name="P125"><text:span text:style-name="T125_1">Clear<text:s/>coordination<text:s/>structures<text:s/>enhance<text:s/>the<text:s/>effectiveness<text:s/>of<text:s/>multi</text:span><text:span text:style-name="T125_2">actor<text:s/>platforms.</text:span><text:span text:style-name="T125_3"><text:s/>Delivery<text:s/>experience<text:s/>from<text:s/>the<text:s/>CSO<text:s/>Platform<text:s/>on<text:s/>Constitutional<text:s/>Reform<text:s/>highlighted<text:s/>the<text:s/>value<text:s/>of<text:s/>clearly<text:s/>defined<text:s/>roles,<text:s/>thematic<text:s/>working<text:s/>groups,<text:s/>and<text:s/>communication<text:s/>channels<text:s/>in<text:s/>sustaining<text:s/>coherence,<text:s/>operational<text:s/>efficiency,<text:s/>and<text:s/>collective<text:s/>advocacy<text:s/>impact.</text:span></text:p>
        </text:list-item>
        <text:list-item>
          <text:p text:style-name="P126"><text:span text:style-name="T126_1">Delays<text:s/>in<text:s/>feedback<text:s/>and<text:s/>approvals<text:s/>from<text:s/>key<text:s/>institutions</text:span><text:span text:style-name="T126_2">,<text:s/>including<text:s/>the<text:s/>Attorney-General’s<text:s/>Department,<text:s/></text:span><text:span text:style-name="T126_3">State<text:s/>Interest</text:span><text:span text:style-name="T126_4">s</text:span><text:span text:style-name="T126_5"><text:s/>and<text:s/>Governance<text:s/>Authority<text:s/>(</text:span><text:span text:style-name="T126_6">SIGA</text:span><text:span text:style-name="T126_7">)</text:span><text:span text:style-name="T126_8">,<text:s/>and<text:s/>constitutional<text:s/>reform<text:s/>structures,<text:s/></text:span><text:span text:style-name="T126_9">highlight<text:s/></text:span><text:span text:style-name="T126_10">importance<text:s/>of<text:s/>aligning<text:s/>programme<text:s/>expectations<text:s/>with<text:s/>the<text:s/>pace<text:s/>of<text:s/>bureaucratic<text:s/>decision-making<text:s/>and<text:s/>inter-agency<text:s/>coordination<text:s/>challenges.</text:span></text:p>
        </text:list-item>
      </text:list>
      <text:p text:style-name="P127"/>
      <text:p text:style-name="P128"><text:span text:style-name="T128_1">Recommendations</text:span></text:p>
      <text:list text:style-name="LS26" xml:id="list22">
        <text:list-item>
          <text:p text:style-name="P129"><text:span text:style-name="T129_1">By<text:s/>August<text:s/>2026</text:span><text:span text:style-name="T129_2">,<text:s/>remove<text:s/>Outcome<text:s/>3,<text:s/>as<text:s/>the<text:s/>programme<text:s/>is<text:s/>no<text:s/>longer<text:s/>delivering<text:s/>against<text:s/>it<text:s/>due<text:s/>to<text:s/>reduced<text:s/>ODA<text:s/>allocations.<text:s/></text:span></text:p>
        </text:list-item>
        <text:list-item>
          <text:p text:style-name="P130"><text:span text:style-name="T130_1">By<text:s/>August<text:s/>2026</text:span><text:span text:style-name="T130_2">,<text:s/>BHC<text:s/>Accra<text:s/>should<text:s/>take<text:s/>a<text:s/>decision<text:s/>on<text:s/>the<text:s/>proposed<text:s/>merger<text:s/>of<text:s/>GGP<text:s/>and<text:s/>SOCG,<text:s/>in<text:s/>light<text:s/>of<text:s/>reduced<text:s/>ODA,<text:s/>to<text:s/>enable<text:s/>timely<text:s/>design<text:s/>of<text:s/>a<text:s/>successor<text:s/>programme<text:s/>(if<text:s/>preferred)<text:s/>that<text:s/></text:span><text:span text:style-name="T130_3">delivers<text:s/></text:span><text:span text:style-name="T130_4">on<text:s/></text:span><text:span text:style-name="T130_5">the<text:s/></text:span><text:span text:style-name="T130_6">s</text:span><text:span text:style-name="T130_7">ecurity<text:s/>objectiv</text:span><text:span text:style-name="T130_8">e</text:span><text:span text:style-name="T130_9"><text:s/></text:span><text:span text:style-name="T130_10">and<text:s/></text:span><text:span text:style-name="T130_11">consolidates<text:s/>progress<text:s/>achieved<text:s/>under<text:s/>both<text:s/>programmes.</text:span></text:p>
        </text:list-item>
        <text:list-item>
          <text:p text:style-name="P131"><text:span text:style-name="T131_1">By<text:s/>June<text:s/>2026,<text:s/></text:span><text:span text:style-name="T131_2">BHC<text:s/>Accra<text:s/>should<text:s/>engage<text:s/>ICAR<text:s/>to<text:s/>agree<text:s/>mitigation<text:s/>measures<text:s/>that<text:s/>safeguard<text:s/>continued<text:s/>support<text:s/>in<text:s/>the<text:s/>event<text:s/>that<text:s/>a<text:s/>Supreme<text:s/>Court<text:s/>ruling<text:s/>renders<text:s/>the<text:s/>OSP<text:s/>ineffective.</text:span></text:p>
        </text:list-item>
      </text:list>
      <text:p text:style-name="P132"/>
      <text:p text:style-name="P133"/>
      <text:h text:style-name="P134" text:outline-level="2"><text:span text:style-name="T134_1">B:<text:s/>THEORY<text:s/>OF<text:s/>CHANGE<text:s/>AND<text:s/>PROGRESS<text:s/>TOWARDS<text:s/>OUTCOMES</text:span><text:span text:style-name="T134_2"><text:s/></text:span></text:h>
      <text:p text:style-name="P135"/>
      <text:p text:style-name="P136"><text:span text:style-name="T136_1">Summarise<text:s/>the<text:s/></text:span><text:span text:style-name="T136_2">programmes</text:span><text:span text:style-name="T136_3"><text:s/></text:span><text:span text:style-name="T136_4"><text:a xlink:type="simple" xlink:href="https://fcogovuk.sharepoint.com/teams/prof/_layouts/15/Doc.aspx?OR=teams&amp;action=edit&amp;sourcedoc=%7bE730D961-222B-456A-A1B3-DE32308F404E%7d"><text:span text:style-name="T136_5">theory<text:s/>of<text:s/>change</text:span></text:a></text:span><text:span text:style-name="T136_6">,<text:s/>including<text:s/>any<text:s/>changes<text:s/>to<text:s/>outcome<text:s/>and<text:s/>impact<text:s/>indicators<text:s/>from<text:s/>the<text:s/>original<text:s/>business<text:s/>case.<text:s/></text:span></text:p>
      <text:p text:style-name="P137"/>
      <text:p text:style-name="P138"><text:span text:style-name="T138_1">During<text:s/>the<text:s/>year<text:s/>under<text:s/>review,<text:s/>the<text:s/>programme’s<text:s/>Theory<text:s/>of<text:s/>Change<text:s/>(ToC)<text:s/>was<text:s/>revised<text:s/>with<text:s/>technical<text:s/>support<text:s/>from<text:s/>the<text:s/>MEL<text:s/>consultant<text:s/>(see<text:s/>Annex<text:s/>for<text:s/>the<text:s/>revised<text:s/>ToC<text:s/>and<text:s/>logframe).<text:s/>In<text:s/>line<text:s/>with<text:s/>FCDO<text:s/>PRoF<text:s/>requirements,<text:s/>the<text:s/>impact<text:s/>and<text:s/>outcome<text:s/>statements<text:s/>were<text:s/>retained;<text:s/>however,<text:s/></text:span><text:span text:style-name="T138_2">outputs,<text:s/></text:span><text:span text:style-name="T138_3">indicators<text:s/>and<text:s/>milestones<text:s/>were<text:s/>refined<text:s/>to<text:s/>improve<text:s/>clarity,<text:s/>coherence,<text:s/>and<text:s/>measurability.</text:span></text:p>
      <text:p text:style-name="P139"/>
      <text:p text:style-name="P140"><text:span text:style-name="T140_1">The<text:s/>programme’s<text:s/>overarching<text:s/>objective<text:s/>remains<text:s/>the<text:s/>promotion<text:s/>of<text:s/>an<text:s/>effective,<text:s/>transparent,<text:s/>and<text:s/>accountable<text:s/>governance<text:s/>system<text:s/>that<text:s/>safeguards<text:s/>civil<text:s/>and<text:s/>political<text:s/>rights.<text:s/>The<text:s/>agreed<text:s/>outcomes<text:s/>are:</text:span></text:p>
      <text:list text:style-name="LS2" xml:id="list25">
        <text:list-item>
          <text:p text:style-name="P141"><text:span text:style-name="T141_1">Reforms<text:s/>and<text:s/>improved<text:s/>practices<text:s/>strengthen<text:s/>elections<text:s/>in<text:s/>2024<text:s/>and<text:s/>2028.</text:span></text:p>
        </text:list-item>
        <text:list-item>
          <text:p text:style-name="P142"><text:span text:style-name="T142_1">Reforms<text:s/>and<text:s/>improved<text:s/>practices<text:s/>enhance<text:s/>transparency,<text:s/>accountability,<text:s/>human<text:s/>rights,<text:s/>and<text:s/>reduce<text:s/>corruption.</text:span></text:p>
        </text:list-item>
        <text:list-item>
          <text:p text:style-name="P143"><text:span text:style-name="T143_1">Increased<text:s/>protection,<text:s/>in<text:s/>both<text:s/>principle<text:s/>and<text:s/>practice,<text:s/>of<text:s/>the<text:s/>civil<text:s/>and<text:s/>political<text:s/>rights<text:s/>of<text:s/>all<text:s/>persons<text:s/>in<text:s/>Ghana,<text:s/>including<text:s/>persons<text:s/>with<text:s/>disabilities,<text:s/>LGBT+<text:s/>persons,<text:s/>and<text:s/>journalists.</text:span></text:p>
        </text:list-item>
      </text:list>
      <text:p text:style-name="P144"/>
      <text:p text:style-name="P145"><text:span text:style-name="T145_1">Programme<text:s/>outputs<text:s/>were<text:s/>revised<text:s/>to<text:s/>more<text:s/>accurately<text:s/>reflect<text:s/>partner<text:s/>interventions<text:s/>and<text:s/>pathways<text:s/>to<text:s/>change,<text:s/>as<text:s/>follows:</text:span></text:p>
      <text:list text:style-name="LS18" xml:id="list28">
        <text:list-item>
          <text:p text:style-name="P146"><text:span text:style-name="T146_1">Strengthened<text:s/>capacity<text:s/>and<text:s/>motivation<text:s/>of<text:s/>CSOs<text:s/>and<text:s/>Electoral<text:s/>Management<text:s/>Bodies<text:s/>to<text:s/>promote<text:s/>credible<text:s/>and<text:s/>peaceful<text:s/>elections.</text:span></text:p>
        </text:list-item>
        <text:list-item>
          <text:p text:style-name="P147"><text:span text:style-name="T147_1">Strengthened<text:s/>CSO<text:s/>capacity,<text:s/>platforms,<text:s/>and<text:s/>mechanisms<text:s/>for<text:s/>citizens<text:s/>to<text:s/>engage<text:s/>state<text:s/>actors<text:s/>and<text:s/>demand<text:s/>accountability,<text:s/>transparency,<text:s/>human<text:s/>rights<text:s/>and<text:s/>anti-corruption<text:s/>reforms</text:span></text:p>
        </text:list-item>
        <text:list-item>
          <text:p text:style-name="P148"><text:span text:style-name="T148_1">Enhanced<text:s/>capacity,<text:s/>motivation,<text:s/>and<text:s/>responsiveness<text:s/>of<text:s/>state<text:s/>actors<text:s/>to<text:s/>strengthen<text:s/>legislative<text:s/>and<text:s/>institutional<text:s/>frameworks<text:s/>and<text:s/>improve<text:s/>transparency,<text:s/>accountability,<text:s/>human<text:s/>rights,<text:s/>and<text:s/>anti-corruption<text:s/>outcomes.</text:span></text:p>
        </text:list-item>
        <text:list-item>
          <text:p text:style-name="P149"><text:span text:style-name="T149_1">Strengthened<text:s/>diplomacy<text:s/>to<text:s/>advance<text:s/>democracy<text:s/>and<text:s/>rule<text:s/>of<text:s/>law</text:span><text:span text:style-name="T149_2">.</text:span></text:p>
        </text:list-item>
      </text:list>
      <text:p text:style-name="P150"/>
      <text:p text:style-name="P151"><text:span text:style-name="T151_1">Overall,<text:s/>the<text:s/>revised<text:s/>ToC<text:s/>and<text:s/>logframe<text:s/>provide<text:s/>a<text:s/>more<text:s/>coherent,<text:s/>measurable,<text:s/>and<text:s/>context-responsive<text:s/>framework<text:s/>for<text:s/>programme<text:s/>delivery.<text:s/>They<text:s/>more<text:s/>clearly<text:s/>articulate<text:s/>how<text:s/>technical<text:s/>assistance,<text:s/>grant<text:s/>funding,<text:s/>partnerships,<text:s/>and<text:s/>adaptive<text:s/>engagement<text:s/>contribute<text:s/>to<text:s/>strengthened<text:s/>electoral<text:s/>processes,<text:s/>improved<text:s/>accountability,<text:s/>and<text:s/>enhanced<text:s/>civil<text:s/>and<text:s/>political<text:s/>rights.<text:s/>Importantly,<text:s/>the<text:s/>revised<text:s/>framework<text:s/>more<text:s/>accurately<text:s/>reflects<text:s/>partner<text:s/>contributions,<text:s/>political<text:s/>economy<text:s/>dynamics,<text:s/>and<text:s/>the<text:s/>programme’s<text:s/>strategic<text:s/>intent,<text:s/>thereby<text:s/>strengthening<text:s/>performance<text:s/>monitoring,<text:s/>learning,<text:s/>and<text:s/>reporting<text:s/>under<text:s/>GGP.</text:span></text:p>
      <text:p text:style-name="P152"/>
      <text:p text:style-name="P153"><text:span text:style-name="T153_1">Consistent<text:s/>engagement<text:s/>and<text:s/>built-in<text:s/>flexibility<text:s/>enabled<text:s/>the<text:s/>application<text:s/>of<text:s/>political<text:s/>economy<text:s/>analysis<text:s/>(PEA)<text:s/>to<text:s/>inform<text:s/>programme<text:s/>implementation.<text:s/>In<text:s/>particular,<text:s/>the<text:s/>programme<text:s/>adapted<text:s/>to<text:s/>and<text:s/>leveraged<text:s/>the<text:s/>President’s<text:s/>initiative<text:s/>to<text:s/>commence<text:s/>a<text:s/>constitutional<text:s/>review<text:s/>process,<text:s/>aligning<text:s/>partner<text:s/>support<text:s/>to<text:s/>advance<text:s/>intended<text:s/>outcomes.<text:s/>This<text:s/>approach<text:s/>was<text:s/>complemented<text:s/>by<text:s/>strong<text:s/>external<text:s/>engagement<text:s/>with<text:s/>other<text:s/>Development<text:s/>Partners—including<text:s/>the<text:s/>IMF,<text:s/>World<text:s/>Bank,<text:s/>EU,<text:s/>and</text:span><text:span text:style-name="T153_2"><text:s/>Swiss</text:span><text:span text:style-name="T153_3"><text:s/></text:span><text:span text:style-name="T153_4">to<text:s/>promote<text:s/>coherence<text:s/>and<text:s/>synergy.<text:s/></text:span><text:span text:style-name="T153_5">ICAR<text:s/>is<text:s/>advanced<text:s/>in<text:s/>securing<text:s/></text:span><text:span text:style-name="T153_6">additional<text:s/>f</text:span><text:span text:style-name="T153_7">u</text:span><text:span text:style-name="T153_8">nding<text:s/>from<text:s/></text:span><text:span text:style-name="T153_9">SECO<text:s/>to<text:s/>expand<text:s/>support<text:s/>to<text:s/>the<text:s/>EOCO</text:span><text:span text:style-name="T153_10"><text:s/></text:span><text:span text:style-name="T153_11">and<text:s/>sustain<text:s/>two<text:s/>embedded<text:s/>experts<text:s/>at<text:s/>the<text:s/></text:span><text:span text:style-name="T153_12">Office<text:s/>of<text:s/>the<text:s/>Special<text:s/>Prosecutor.<text:s/>Coordination<text:s/>between<text:s/>GGP<text:s/>and<text:s/>SOCG<text:s/>was<text:s/>also<text:s/>strong,<text:s/>ensuring<text:s/>complementarity<text:s/>and<text:s/>avoiding<text:s/>duplication.</text:span></text:p>
      <text:p text:style-name="P154"/>
      <text:p text:style-name="P155"><text:span text:style-name="T155_1">Gender<text:s/>considerations<text:s/>were<text:s/>embedded<text:s/>throughout<text:s/>programme<text:s/>delivery,<text:s/>particularly<text:s/>within<text:s/>CSO-led<text:s/>interventions.<text:s/>This<text:s/>is<text:s/>reflected<text:s/>in<text:s/>the<text:s/>programme’s<text:s/>output<text:s/>analysis,<text:s/>including<text:s/>the<text:s/>use<text:s/>of<text:s/>disaggregated<text:s/>data,<text:s/>as<text:s/>presented<text:s/>in<text:s/>the<text:s/>sections<text:s/>below.</text:span></text:p>
      <text:p text:style-name="P156"/>
      <text:p text:style-name="P157"><text:span text:style-name="T157_1">Describe<text:s/>where<text:s/>the<text:s/>programme<text:s/>is<text:s/>on/off<text:s/>track<text:s/>to<text:s/>contribute<text:s/>to<text:s/>the<text:s/>expected<text:s/></text:span><text:span text:style-name="T157_2">outcome</text:span><text:span text:style-name="T157_3">s<text:s/>and<text:s/>impact.<text:s/>What<text:s/>action<text:s/>is<text:s/>planned<text:s/>in<text:s/></text:span><text:span text:style-name="T157_4">the<text:s/>year<text:s/>ahead?</text:span><text:span text:style-name="T157_5"><text:s/></text:span><text:span text:style-name="T157_6"><text:s/></text:span></text:p>
      <text:p text:style-name="P158"/>
      <text:p text:style-name="P159"><text:span text:style-name="T159_1">The<text:s/>programme<text:s/>remains<text:s/>largely<text:s/>on<text:s/>track,<text:s/>though<text:s/>outcome<text:s/>and<text:s/>impact<text:s/>results<text:s/>are<text:s/>mixed.<text:s/>Impact<text:s/>is<text:s/>assessed<text:s/>through<text:s/>(i)<text:s/>public<text:s/>satisfaction<text:s/>with<text:s/>democracy<text:s/>and<text:s/>(ii)<text:s/>Ghana’s<text:s/>Corruption<text:s/>Perceptions<text:s/>Index<text:s/>(CPI)<text:s/>score.<text:s/>Data<text:s/>on<text:s/>satisfaction<text:s/>with<text:s/>democracy<text:s/>will<text:s/>be<text:s/>updated<text:s/>following<text:s/>the<text:s/>2026<text:s/>Afrobarometer<text:s/>survey.<text:s/>In<text:s/>the<text:s/>interim,<text:s/>a<text:s/>December<text:s/>2025<text:s/>Global<text:s/>Info<text:s/>Analytics<text:s/>poll<text:s/>indicates<text:s/>that<text:s/>66%<text:s/>of<text:s/>Ghanaians<text:s/>believe<text:s/>the<text:s/>country<text:s/>is<text:s/>heading<text:s/>in<text:s/>the<text:s/>right<text:s/>direction,<text:s/>exceeding<text:s/>the<text:s/>programme<text:s/>target<text:s/>of<text:s/>45%.</text:span></text:p>
      <text:p text:style-name="P160"/>
      <text:p text:style-name="P161"><text:span text:style-name="T161_1">By<text:s/>contrast,<text:s/>progress<text:s/>on<text:s/>corruption<text:s/>perceptions<text:s/>has<text:s/>been<text:s/>modest.<text:s/>In<text:s/>the<text:s/>2025<text:s/>CPI,<text:s/>Ghana<text:s/>scored<text:s/>43/100,<text:s/>ranking<text:s/>76th<text:s/>of<text:s/>184<text:s/>countries—an<text:s/>improvement<text:s/>from<text:s/>42/100<text:s/>and<text:s/>80th<text:s/>of<text:s/>180<text:s/>in<text:s/>2024,<text:s/>but<text:s/>below<text:s/>the<text:s/>GGP<text:s/>target<text:s/>of<text:s/>45/100.</text:span></text:p>
      <text:p text:style-name="P162"/>
      <text:p text:style-name="P163"><text:span text:style-name="T163_1">The<text:s/>programme<text:s/></text:span><text:span text:style-name="T163_2">also<text:s/>recorded<text:s/>mixed<text:s/>outcome<text:s/>targets<text:s/>as<text:s/>discussed<text:s/></text:span><text:span text:style-name="T163_3">below;</text:span></text:p>
      <text:p text:style-name="P164"/>
      <table:table table:style-name="Table5">
        <table:table-column table:style-name="Column19"/>
        <table:table-row table:style-name="Row14">
          <table:table-cell table:style-name="Cell56">
            <text:p text:style-name="P165"><text:span text:style-name="T165_1">Outcome<text:s/>1:<text:s/>Reforms<text:s/>and<text:s/>improved<text:s/>practices<text:s/>strengthen<text:s/>elections<text:s/>in<text:s/>2024<text:s/>and<text:s/>2028.</text:span></text:p>
            <text:p text:style-name="P166"><text:span text:style-name="T166_1"><text:s/>Indicators;</text:span></text:p>
            <text:list text:style-name="LS15" xml:id="list32">
              <text:list-item>
                <text:list>
                  <text:list-item>
                    <text:p text:style-name="P167"><text:span text:style-name="T167_1">Extent<text:s/>to<text:s/>which<text:s/>electoral<text:s/>reform</text:span><text:span text:style-name="T167_2">s</text:span><text:span text:style-name="T167_3"><text:s/>promoted<text:s/>by<text:s/>CSOs<text:s/>are<text:s/></text:span><text:span text:style-name="T167_4">implemented</text:span><text:span text:style-name="T167_5"><text:s/>by<text:s/>Government<text:s/>of<text:s/>Ghana<text:s/>by<text:s/>2028.</text:span></text:p>
                  </text:list-item>
                </text:list>
              </text:list-item>
            </text:list>
            <text:p text:style-name="P168"><text:span text:style-name="T168_1">Target<text:s/>for<text:s/>2026-<text:s/></text:span><text:span text:style-name="T168_2">Campaign<text:s/>and<text:s/>political<text:s/>party<text:s/>financing<text:s/>bill<text:s/>drafted<text:s/>and<text:s/>presented<text:s/>by<text:s/>CDD<text:s/>to<text:s/>Attorney<text:s/>General</text:span><text:span text:style-name="T168_3"><text:s/>(Achieved)</text:span></text:p>
            <text:p text:style-name="P169"/>
            <text:list text:style-name="LS15" xml:id="list33" text:continue-list="list32">
              <text:list-item>
                <text:list>
                  <text:list-item>
                    <text:p text:style-name="P170"><text:span text:style-name="T170_1">Progress<text:s/>and<text:s/>influence<text:s/>on<text:s/>election<text:s/>of<text:s/>MMDCEs<text:s/>as<text:s/>evident<text:s/>in<text:s/>the<text:s/>following<text:s/>sub-indicators:</text:span></text:p>
                  </text:list-item>
                </text:list>
              </text:list-item>
            </text:list>
            <text:p text:style-name="P171"><text:span text:style-name="T171_1">Target<text:s/>for<text:s/>2026-<text:s/></text:span><text:span text:style-name="T171_2">At<text:s/>least<text:s/>5<text:s/>stakeholder<text:s/>groups<text:s/>publicly<text:s/>endorse<text:s/>CDD's<text:s/>recommendations<text:s/></text:span><text:span text:style-name="T171_3">for<text:s/>election</text:span><text:span text:style-name="T171_4"><text:s/>of<text:s/></text:span><text:span text:style-name="T171_5">MMDCEs.</text:span><text:span text:style-name="T171_6"><text:s/>(</text:span><text:span text:style-name="T171_7">Achieved)</text:span></text:p>
          </table:table-cell>
        </table:table-row>
      </table:table>
      <text:p text:style-name="P172"/>
      <text:p text:style-name="P173"><text:span text:style-name="T173_1">Outcome<text:s/>1<text:s/>was<text:s/>fully<text:s/>achieved.<text:s/>Indicator<text:s/>1.1<text:s/>targeted<text:s/>the<text:s/>drafting<text:s/>and<text:s/>submission<text:s/>of<text:s/>a<text:s/>Campaign<text:s/>and<text:s/>Political<text:s/>Party<text:s/>Financing<text:s/>Bill<text:s/>by<text:s/>CDD<text:s/>to<text:s/>the<text:s/>Attorney</text:span><text:span text:style-name="T173_2">‑</text:span><text:span text:style-name="T173_3">General,<text:s/>while<text:s/>Indicator<text:s/>1.2<text:s/>aimed<text:s/>for<text:s/>at<text:s/>least<text:s/>five<text:s/>stakeholder<text:s/>groups<text:s/>to<text:s/>publicly<text:s/>endorse<text:s/>CDD</text:span><text:span text:style-name="T173_4">’</text:span><text:span text:style-name="T173_5">s<text:s/>recommendations<text:s/>on<text:s/>the<text:s/>election<text:s/>of<text:s/>MMDCEs.<text:s/>The<text:s/>Draft<text:s/>Model<text:s/>Campaign<text:s/>Financing<text:s/>and<text:s/>Political<text:s/>Parties<text:s/>Bill<text:s/>was<text:s/>submitted<text:s/>to<text:s/>the<text:s/>Attorney</text:span><text:span text:style-name="T173_6">‑</text:span><text:span text:style-name="T173_7">General<text:s/>and<text:s/>Minister<text:s/>for<text:s/>Justice.<text:s/>In<text:s/>addition,<text:s/>the<text:s/>Constitutional<text:s/>Review<text:s/>Committee<text:s/>(CRC)<text:s/>adopted<text:s/>key<text:s/>CDD<text:s/>recommendations,<text:s/>including<text:s/>capping<text:s/>official<text:s/>campaign<text:s/>periods<text:s/>to<text:s/>six<text:s/>months<text:s/>and<text:s/>reforming<text:s/>the<text:s/>appointment<text:s/>process<text:s/>of<text:s/>the<text:s/>Electoral<text:s/>Commission<text:s/>Chair<text:s/>through<text:s/>an<text:s/>open<text:s/>and<text:s/>competitive<text:s/>recruitment<text:s/>process,<text:s/>replacing<text:s/>presidential<text:s/>appointment.</text:span><text:span text:style-name="T173_8"><text:s/></text:span><text:span text:style-name="T173_9">Recommendations<text:s/>from<text:s/>CDD’s<text:s/>local<text:s/>governance<text:s/>research<text:s/>on<text:s/>the<text:s/>non</text:span><text:span text:style-name="T173_10">‑</text:span><text:span text:style-name="T173_11">partisan<text:s/>election<text:s/>of<text:s/>MMDCEs<text:s/>were<text:s/>also<text:s/>endorsed<text:s/>by<text:s/>a<text:s/>broad<text:s/>coalition<text:s/>of<text:s/>stakeholders,<text:s/>including<text:s/>MMDCEs,</text:span><text:span text:style-name="T173_12"><text:s/></text:span><text:span text:style-name="T173_13">assembly<text:s/>members,<text:s/>the<text:s/></text:span><text:span text:style-name="T173_14">The Ministry of Local Government, Chieftaincy, and Religious Affairs (MLGCRA)</text:span><text:span text:style-name="T173_15">,<text:s/>civil<text:s/>society<text:s/>organisations,<text:s/>and<text:s/>traditional<text:s/>leaders.</text:span></text:p>
      <text:p text:style-name="P174"/>
      <text:p text:style-name="P175"><text:span text:style-name="T175_1">Progress<text:s/>under<text:s/>Outcome<text:s/>2<text:s/>was<text:s/>mixed.<text:s/>Advancement<text:s/>on<text:s/>Indicator<text:s/>2.1<text:s/>stalled<text:s/>due<text:s/>to<text:s/>sustained<text:s/>non</text:span><text:span text:style-name="T175_2">‑</text:span><text:span text:style-name="T175_3">cooperation<text:s/>from<text:s/>the<text:s/>State<text:s/>Interests<text:s/>and<text:s/>Governance<text:s/>Authority<text:s/>(SIGA).<text:s/>In<text:s/>response,<text:s/>CDD<text:s/></text:span><text:span text:style-name="T175_4">adapted<text:s/>its<text:s/>strategy<text:s/>and<text:s/>engaged<text:s/>the<text:s/>Constitutional<text:s/>Review<text:s/>Committee<text:s/>(CRC)<text:s/>to<text:s/>influence<text:s/>constitutional<text:s/>reform<text:s/>proposals<text:s/>on<text:s/>SOE<text:s/>governance.<text:s/>This<text:s/>adaptive<text:s/>approach<text:s/>yielded<text:s/>results,<text:s/>with<text:s/>the<text:s/>CRC<text:s/>adopting<text:s/>two<text:s/>key<text:s/>CDD<text:s/>recommendations:<text:s/>banning<text:s/>Members<text:s/>of<text:s/>Parliament<text:s/>and<text:s/>politicians<text:s/>from<text:s/>serving<text:s/>on<text:s/>SOE<text:s/></text:span><text:span text:style-name="T175_5">boards<text:s/>and</text:span><text:span text:style-name="T175_6"><text:s/>requiring<text:s/>asset<text:s/>declarations<text:s/>from<text:s/>SOE<text:s/>board<text:s/>members<text:s/>and<text:s/>executives.</text:span></text:p>
      <text:p text:style-name="P176"/>
      <text:p text:style-name="P177"><text:span text:style-name="T177_1">Indicator<text:s/>2.2<text:s/>was<text:s/>achieved.<text:s/>The<text:s/>target<text:s/>of<text:s/>submitting<text:s/>at<text:s/>least<text:s/>one<text:s/>GGP<text:s/>partner</text:span><text:span text:style-name="T177_2">‑</text:span><text:span text:style-name="T177_3">supported<text:s/>anti</text:span><text:span text:style-name="T177_4">‑</text:span><text:span text:style-name="T177_5">corruption<text:s/>reform<text:s/>proposal<text:s/>to<text:s/>relevant<text:s/>political<text:s/>or<text:s/>institutional<text:s/>actors<text:s/>was<text:s/>met<text:s/>through<text:s/>the<text:s/>submission<text:s/>of<text:s/>the<text:s/>Draft<text:s/>Campaign<text:s/>and<text:s/>Political<text:s/>Parties<text:s/>Financing<text:s/>Model<text:s/>Bill<text:s/>to<text:s/>the<text:s/>Attorney</text:span><text:span text:style-name="T177_6">‑</text:span><text:span text:style-name="T177_7">General.</text:span><text:span text:style-name="T177_8"><text:s/></text:span><text:span text:style-name="T177_9">Indicator<text:s/>2.3<text:s/>was<text:s/>also<text:s/>met,<text:s/>with<text:s/>one<text:s/>documented<text:s/>impact<text:s/>story<text:s/>arising<text:s/>from<text:s/>the<text:s/>merger<text:s/>of<text:s/>the<text:s/>Investigations<text:s/>and<text:s/>Asset<text:s/>Recovery<text:s/>Departments<text:s/>within<text:s/>the<text:s/>Office<text:s/>of<text:s/>the<text:s/>Special<text:s/>Prosecutor<text:s/>(OSP).<text:s/>The<text:s/>integration<text:s/>of<text:s/>investigation,<text:s/>asset<text:s/>recovery,<text:s/>and<text:s/>prosecution<text:s/>functions<text:s/>has<text:s/>strengthened<text:s/>early<text:s/>asset<text:s/>identification,<text:s/>enabling<text:s/>more<text:s/>accurate<text:s/>estimation<text:s/>of<text:s/>recoverable<text:s/>value<text:s/>and<text:s/>minimising<text:s/>the<text:s/>risk<text:s/>of<text:s/>asset<text:s/>loss.</text:span></text:p>
      <text:p text:style-name="P178"/>
      <table:table table:style-name="Table6">
        <table:table-column table:style-name="Column20"/>
        <table:table-row table:style-name="Row15">
          <table:table-cell table:style-name="Cell57">
            <text:p text:style-name="P179"><text:bookmark-start text:name="_Hlk197437857"/><text:span text:style-name="T179_1">Outcome<text:s/>2:<text:s/>Reforms<text:s/>and<text:s/>improved<text:s/>practices<text:s/>strengthen<text:s/>transparency,<text:s/>accountability<text:s/>and<text:s/>human<text:s/>right<text:s/>and<text:s/>reduce<text:s/>corruption.</text:span></text:p>
            <text:p text:style-name="P180"><text:span text:style-name="T180_1"><text:s/>Indicators;</text:span></text:p>
            <text:list text:style-name="LS4" xml:id="list34">
              <text:list-item>
                <text:list>
                  <text:list-item>
                    <text:p text:style-name="P181"><text:span text:style-name="T181_1">Number<text:s/>of<text:s/>reforms<text:s/>adopted<text:s/>by<text:s/>SIGA<text:s/>and<text:s/>SOEs<text:s/>to<text:s/>improve<text:s/>corporate<text:s/>governance<text:s/>and<text:s/></text:span><text:span text:style-name="T181_2">transparency<text:s/>as</text:span><text:span text:style-name="T181_3"><text:s/>a<text:s/>result<text:s/>of<text:s/>CSOs<text:s/>advocacy</text:span></text:p>
                  </text:list-item>
                </text:list>
              </text:list-item>
            </text:list>
            <text:p text:style-name="P182"><text:span text:style-name="T182_1">Target:</text:span><text:span text:style-name="T182_2"><text:s/></text:span><text:span text:style-name="T182_3">At<text:s/>least<text:s/>SIGA<text:s/>and<text:s/>2<text:s/>SOEs<text:s/>begin<text:s/>to<text:s/>take<text:s/>steps<text:s/>to<text:s/>reform<text:s/>SOEs<text:s/>sector<text:s/>by<text:s/>incorporating<text:s/>recommendations<text:s/>from<text:s/>the<text:s/>GGP<text:s/>partner<text:s/>SOE<text:s/>scorecard</text:span><text:span text:style-name="T182_4"><text:s/>(</text:span><text:span text:style-name="T182_5">M</text:span><text:span text:style-name="T182_6">issed</text:span><text:span text:style-name="T182_7">)</text:span><text:span text:style-name="T182_8">.</text:span></text:p>
            <text:list text:style-name="LS4" xml:id="list35" text:continue-list="list34">
              <text:list-item>
                <text:list>
                  <text:list-item>
                    <text:p text:style-name="P183"><text:span text:style-name="T183_1">Number<text:s/>and<text:s/>description<text:s/>of<text:s/>anti-corruption<text:s/>policy<text:s/>reforms<text:s/>at<text:s/>national<text:s/>or<text:s/>local<text:s/>levels<text:s/>adopted<text:s/>or<text:s/>implemented<text:s/>by<text:s/>political<text:s/>or<text:s/>institutional<text:s/></text:span><text:span text:style-name="T183_2">actors<text:s/>and</text:span><text:span text:style-name="T183_3"><text:s/>aligned<text:s/>with<text:s/>GGP<text:s/>partner-supported<text:s/>proposals<text:s/>informed<text:s/>by<text:s/>evidence-based<text:s/>dialogue,<text:s/>citizen<text:s/>engagement,<text:s/>or<text:s/>investigative<text:s/>journalism</text:span><text:span text:style-name="T183_4">.</text:span></text:p>
                  </text:list-item>
                </text:list>
              </text:list-item>
            </text:list>
            <text:p text:style-name="P184"><text:span text:style-name="T184_1">Target:</text:span><text:span text:style-name="T184_2"><text:s/></text:span><text:span text:style-name="T184_3">One<text:s/>(1)<text:s/>GGP<text:s/>partner-supported<text:s/>proposals<text:s/>on<text:s/>anti-corruption<text:s/>reforms<text:s/>submitted<text:s/>to<text:s/>relevant<text:s/>political<text:s/>or<text:s/>institutional<text:s/>actors</text:span><text:span text:style-name="T184_4"><text:s/>(</text:span><text:span text:style-name="T184_5">A</text:span><text:span text:style-name="T184_6">chieved)</text:span><text:span text:style-name="T184_7">.</text:span></text:p>
            <text:list text:style-name="LS4" xml:id="list36" text:continue-list="list34">
              <text:list-item>
                <text:list>
                  <text:list-item>
                    <text:p text:style-name="P185"><text:span text:style-name="T185_1">Number<text:s/>of<text:s/>documented<text:s/>impact<text:s/>stories<text:s/>demonstrating<text:s/>how<text:s/>OSP’s<text:s/>improved<text:s/>practices<text:s/>and<text:s/>reforms<text:s/>have<text:s/>enhanced<text:s/>efforts<text:s/>to<text:s/>recover<text:s/>assets<text:s/>on<text:s/>corruption<text:s/>cases</text:span></text:p>
                  </text:list-item>
                </text:list>
              </text:list-item>
            </text:list>
            <text:p text:style-name="P186"><text:span text:style-name="T186_1">Target:</text:span><text:span text:style-name="T186_2"><text:s/>One<text:s/>(</text:span><text:span text:style-name="T186_3">1)</text:span><text:span text:style-name="T186_4"><text:s/>(A</text:span><text:span text:style-name="T186_5">chieved)</text:span></text:p>
          </table:table-cell>
        </table:table-row>
      </table:table>
      <text:p text:style-name="P187"><text:bookmark-end text:name="_Hlk197437857"/></text:p>
      <text:p text:style-name="P188"><text:span text:style-name="T188_1">Outcome<text:s/>3</text:span></text:p>
      <text:p text:style-name="P189"><text:span text:style-name="T189_1">Ghana<text:s/>advanced<text:s/>13<text:s/>places<text:s/>on<text:s/>the<text:s/>2026<text:s/>World<text:s/>Press<text:s/>Freedom<text:s/>Index,<text:s/>improving<text:s/>from<text:s/>52/180<text:s/>to<text:s/>39/180<text:s/>and<text:s/>surpassing<text:s/>the<text:s/>milestone<text:s/>target<text:s/>of<text:s/>49/180.<text:s/>However,<text:s/>no<text:s/>programme<text:s/>contribution<text:s/>can<text:s/>be<text:s/>attributed<text:s/>to<text:s/>this<text:s/>result,<text:s/>as<text:s/>the<text:s/>programme<text:s/>did<text:s/>not<text:s/>make<text:s/>a<text:s/>significant<text:s/>contribution<text:s/>to<text:s/>achieving<text:s/>this<text:s/>outcome.</text:span></text:p>
      <text:p text:style-name="P190"/>
      <table:table table:style-name="Table7">
        <table:table-column table:style-name="Column21"/>
        <table:table-row table:style-name="Row16">
          <table:table-cell table:style-name="Cell58">
            <text:p text:style-name="P191"><text:span text:style-name="T191_1">Outcome</text:span><text:span text:style-name="T191_2"><text:s/>3</text:span></text:p>
            <text:p text:style-name="P192"><text:span text:style-name="T192_1">3.1.<text:s/>Ghana's<text:s/>media<text:s/>freedom<text:s/>ranking<text:s/>improves</text:span></text:p>
            <text:p text:style-name="P193"><text:span text:style-name="T193_1">Target:</text:span><text:span text:style-name="T193_2"><text:s/></text:span><text:span text:style-name="T193_3">49/180<text:s/></text:span><text:span text:style-name="T193_4">(Achieved<text:s/>-</text:span><text:span text:style-name="T193_5">39/180)</text:span></text:p>
          </table:table-cell>
        </table:table-row>
      </table:table>
      <text:p text:style-name="P194"/>
      <text:p text:style-name="P195"/>
      <text:p text:style-name="P196"><text:span text:style-name="T196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97"/>
      <text:p text:style-name="P198"><text:span text:style-name="T198_1">Evidence<text:s/>from<text:s/>programme<text:s/>outputs<text:s/>and<text:s/>outcomes<text:s/>indicates<text:s/></text:span><text:span text:style-name="T198_2">strong<text:s/>progress<text:s/>towards<text:s/>the<text:s/>intended<text:s/>impact</text:span><text:span text:style-name="T198_3">,<text:s/>and<text:s/>the<text:s/>programme<text:s/>therefore<text:s/></text:span><text:span text:style-name="T198_4">remains<text:s/>on<text:s/>track<text:s/>and<text:s/>suitable<text:s/>for<text:s/>continuation</text:span><text:span text:style-name="T198_5">.<text:s/>Delivery<text:s/>partners<text:s/>demonstrated<text:s/>adaptive<text:s/>delivery<text:s/>by<text:s/>effectively<text:s/>leveraging<text:s/>the<text:s/>reform<text:s/>momentum<text:s/>created<text:s/>by<text:s/>the<text:s/></text:span><text:span text:style-name="T198_6">new</text:span><text:span text:style-name="T198_7"><text:s/>government<text:s/>to<text:s/>influence<text:s/>priority<text:s/>reforms.</text:span></text:p>
      <text:p text:style-name="P199"/>
      <text:p text:style-name="P200"><text:span text:style-name="T200_1">Civil<text:s/>society<text:s/>engagement<text:s/>supported<text:s/>by<text:s/>GGP<text:s/>demonstrated<text:s/>strong<text:s/>effectiveness<text:s/>in<text:s/>advancing<text:s/>the<text:s/>constitutional<text:s/>reform<text:s/>process.<text:s/>CDD<text:s/>leveraged<text:s/>the<text:s/>Executive<text:s/>Director’s<text:s/>position<text:s/>as<text:s/>Chair<text:s/>of<text:s/>the<text:s/>Constitutional<text:s/>Review<text:s/>Consultative<text:s/>Committee<text:s/>(CRC)<text:s/>to<text:s/>influence<text:s/>the<text:s/>formulation<text:s/>of<text:s/>final<text:s/>recommendations<text:s/>submitted<text:s/>to<text:s/>the<text:s/>President.<text:s/>A<text:s/>significant<text:s/>proportion<text:s/>of<text:s/>CDD’s<text:s/>proposals—spanning<text:s/>state-owned<text:s/>enterprises,<text:s/>local<text:s/>governance,<text:s/>and<text:s/>anti-corruption<text:s/>reforms,<text:s/>including<text:s/>campaign<text:s/>and<text:s/>political<text:s/>party<text:s/>financing—were<text:s/>incorporated<text:s/>into<text:s/>the<text:s/>CRC’s<text:s/>final<text:s/>outputs.<text:s/>These<text:s/>contributions<text:s/>were<text:s/>grounded<text:s/>in<text:s/>extensive<text:s/>nationwide<text:s/>consultations<text:s/>supported<text:s/>by<text:s/>GGP,<text:s/>strengthening<text:s/>the<text:s/>legitimacy<text:s/>of<text:s/>the<text:s/>reform<text:s/>process<text:s/>and<text:s/>securing<text:s/>broad<text:s/>civil<text:s/>society<text:s/>ownership.</text:span></text:p>
      <text:p text:style-name="P201"><text:span text:style-name="T201_1">Complementary<text:s/>interventions<text:s/>further<text:s/>reinforced<text:s/>inclusive<text:s/>participation.<text:s/>The<text:s/>CSOs<text:s/>Platform<text:s/>on<text:s/>Constitutional<text:s/>Reform<text:s/>expanded<text:s/>citizen<text:s/>engagement,<text:s/>while<text:s/>the<text:s/>ACEP-led<text:s/>consortium<text:s/>effectively<text:s/>convened<text:s/>a<text:s/>wide<text:s/>range<text:s/>of<text:s/>civil<text:s/>society<text:s/>actors,<text:s/>including<text:s/>trade<text:s/>unions<text:s/>and<text:s/>professional<text:s/>associations,<text:s/>enhancing<text:s/>the<text:s/>representativeness<text:s/>of<text:s/>advocacy<text:s/>efforts.</text:span></text:p>
      <text:p text:style-name="P202"><text:span text:style-name="T202_1">Overall,<text:s/>progress<text:s/>highlights<text:s/>the<text:s/>strategic<text:s/>value<text:s/>of<text:s/>sustained<text:s/>engagement<text:s/>during<text:s/>this<text:s/>reform<text:s/>window.<text:s/>Continued<text:s/>support<text:s/>will<text:s/>be<text:s/>critical<text:s/>to<text:s/>translate<text:s/>recommendations<text:s/>into<text:s/>policy<text:s/>and<text:s/>legislative<text:s/>outcomes,<text:s/>contributing<text:s/>to<text:s/>democratic<text:s/>consolidation,<text:s/>strengthened<text:s/>national<text:s/>cohesion,<text:s/>and<text:s/>Ghana’s<text:s/>continued<text:s/>position<text:s/>as<text:s/>a<text:s/>leading<text:s/>democratic<text:s/>exemplar<text:s/>in<text:s/>the<text:s/>region.</text:span></text:p>
      <text:p text:style-name="P203"/>
      <text:p text:style-name="P204"><text:span text:style-name="T204_1">On<text:s/>the<text:s/>supply<text:s/>side,<text:s/>ICAR<text:s/>made<text:s/></text:span><text:span text:style-name="T204_2">tangible<text:s/>progress</text:span><text:span text:style-name="T204_3"><text:s/>in<text:s/>strengthening<text:s/>institutional<text:s/>performance<text:s/>by<text:s/>influencing<text:s/>the<text:s/>OSP<text:s/>to<text:s/>implement<text:s/>internal<text:s/>structural<text:s/>reforms,<text:s/>notably<text:s/>the<text:s/>merger<text:s/>of<text:s/>investigations<text:s/>and<text:s/>asset<text:s/>recovery<text:s/>functions.<text:s/>This<text:s/>change<text:s/>supports<text:s/>early<text:s/>asset</text:span><text:span text:style-name="T204_4">-</text:span><text:span text:style-name="T204_5">tracing<text:s/>and<text:s/>reduces<text:s/>the<text:s/>risk<text:s/>of<text:s/>asset<text:s/>dissipation,<text:s/>concealment,<text:s/>or<text:s/>transfer<text:s/>beyond<text:s/>jurisdictional<text:s/>reach<text:s/>prior<text:s/>to<text:s/>conviction,<text:s/>thereby<text:s/>improving<text:s/>prospects<text:s/>for<text:s/>effective<text:s/>asset<text:s/>recovery.</text:span></text:p>
      <text:p text:style-name="P205"/>
      <text:p text:style-name="P206"><text:span text:style-name="T206_1">Looking<text:s/>ahead</text:span><text:span text:style-name="T206_2">,<text:s/>the<text:s/>next<text:s/>phase<text:s/>of<text:s/>the<text:s/>programme<text:s/>will<text:s/>be<text:s/>critical<text:s/>for<text:s/>sustaining<text:s/>and<text:s/>deepening<text:s/>results</text:span><text:span text:style-name="T206_3"><text:s/></text:span><text:span text:style-name="T206_4">while<text:s/>operating<text:s/>within<text:s/>a<text:s/>more<text:s/>focused<text:s/>scope<text:s/>and<text:s/>reduced<text:s/>ODA<text:s/>envelope<text:s/>in<text:s/>the<text:s/>outer<text:s/>years</text:span><text:span text:style-name="T206_5">.<text:s/>Continued<text:s/>support<text:s/>will<text:s/>enable<text:s/>civil<text:s/>society<text:s/>partners<text:s/>to<text:s/>maintain<text:s/>constructive<text:s/>influence<text:s/>over<text:s/>the<text:s/>constitutional<text:s/>reform<text:s/>process,<text:s/>while<text:s/>supporting<text:s/>the<text:s/>OSP<text:s/>to<text:s/>consolidate<text:s/>its<text:s/>mandate<text:s/>through<text:s/>demonstrable<text:s/>progress<text:s/>in<text:s/>prosecutions<text:s/>and<text:s/>asset<text:s/>recovery.<text:s/>Collectively,<text:s/>these<text:s/>measures<text:s/>are<text:s/>expected<text:s/>to<text:s/>strengthen<text:s/>the<text:s/>programme’s<text:s/>contribution<text:s/>to<text:s/>accountable<text:s/>governance<text:s/>and<text:s/>anti-corruption<text:s/>outcomes.</text:span></text:p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h text:style-name="P233" text:outline-level="2"><text:span text:style-name="T233_1">C.</text:span><text:span text:style-name="T233_2"><text:s/>DETAILED<text:s/>OUTPUT<text:s/>SCORING</text:span><text:span text:style-name="T233_3"><text:s/></text:span></text:h>
      <text:p text:style-name="P234"/>
      <table:table table:style-name="Table8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7">
          <table:table-cell table:style-name="Cell59">
            <text:p text:style-name="P235"><text:span text:style-name="T235_1">Output<text:s/>Title<text:s/></text:span></text:p>
          </table:table-cell>
          <table:table-cell table:style-name="Cell60" table:number-columns-spanned="4">
            <text:p text:style-name="P236"><text:span text:style-name="T236_1">Strengthened<text:s/>capacity<text:s/>and<text:s/>motivation<text:s/>of<text:s/>CSOs<text:s/>and<text:s/>EMBs<text:s/>to<text:s/>promote<text:s/>credible<text:s/>and<text:s/>peaceful<text:s/></text:span><text:span text:style-name="T236_2">elections.<text:s/>(</text:span><text:span text:style-name="T236_3">CLOSED<text:s/>for<text:s/>2025/26)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61" table:number-columns-spanned="2">
            <text:p text:style-name="P237"><text:span text:style-name="T237_1">Output<text:s/>number:<text:s/></text:span></text:p>
          </table:table-cell>
          <table:covered-table-cell/>
          <table:table-cell table:style-name="Cell62">
            <text:p text:style-name="P238"><text:span text:style-name="T238_1">1</text:span></text:p>
          </table:table-cell>
          <table:table-cell table:style-name="Cell63">
            <text:p text:style-name="P239"><text:span text:style-name="T239_1">Output<text:s/>Score:<text:s/></text:span></text:p>
          </table:table-cell>
          <table:table-cell table:style-name="Cell64">
            <text:p text:style-name="P240"/>
          </table:table-cell>
        </table:table-row>
        <table:table-row table:style-name="Row19">
          <table:table-cell table:style-name="Cell65" table:number-columns-spanned="2">
            <text:p text:style-name="P241"><text:span text:style-name="T241_1">Impact<text:s/>weighting<text:s/>(%):<text:s text:c="2"/></text:span></text:p>
          </table:table-cell>
          <table:covered-table-cell/>
          <table:table-cell table:style-name="Cell66">
            <text:p text:style-name="P242"><text:span text:style-name="T242_1">0%</text:span></text:p>
          </table:table-cell>
          <table:table-cell table:style-name="Cell67">
            <text:p text:style-name="P243"><text:span text:style-name="T243_1">W</text:span><text:span text:style-name="T243_2">eighting<text:s/>revised<text:s/>since<text:s/>last<text:s/>AR?<text:s/></text:span></text:p>
          </table:table-cell>
          <table:table-cell table:style-name="Cell68">
            <text:p text:style-name="P244"><text:bookmark-start text:name="_Int_ytHMLSRd"/><text:span text:style-name="T244_1">Yes</text:span><text:bookmark-end text:name="_Int_ytHMLSRd"/><text:span text:style-name="T244_2">,<text:s/></text:span><text:span text:style-name="T244_3">down</text:span></text:p>
          </table:table-cell>
        </table:table-row>
      </table:table>
      <text:p text:style-name="P245"/>
      <table:table table:style-name="Table9">
        <table:table-column table:style-name="Column27"/>
        <table:table-column table:style-name="Column28"/>
        <table:table-column table:style-name="Column29"/>
        <table:table-row table:style-name="Row20">
          <table:table-cell table:style-name="Cell69">
            <text:p text:style-name="P246"><text:span text:style-name="T246_1">Indicator(s)</text:span></text:p>
          </table:table-cell>
          <table:table-cell table:style-name="Cell70">
            <text:p text:style-name="P247"><text:span text:style-name="T247_1">Milestone(s)<text:s/>for<text:s/>this<text:s/>review</text:span></text:p>
          </table:table-cell>
          <table:table-cell table:style-name="Cell71">
            <text:p text:style-name="P248"><text:span text:style-name="T248_1">Progress<text:s/></text:span></text:p>
          </table:table-cell>
        </table:table-row>
        <table:table-row table:style-name="Row21">
          <table:table-cell table:style-name="Cell72">
            <text:p text:style-name="P249"><text:span text:style-name="T249_1">1.1<text:s/>Number<text:s/>of<text:s/>CSO-led<text:s/>election-related<text:s/>activities<text:s/>supported<text:s/>by<text:s/>GGP</text:span></text:p>
            <text:p text:style-name="P250"><text:span text:style-name="T250_1">(e.g.,<text:s/>observer<text:s/>deployment,<text:s/>election<text:s/>observation<text:s/>reports,<text:s/>multi-stakeholder<text:s/>engagements)</text:span></text:p>
          </table:table-cell>
          <table:table-cell table:style-name="Cell73">
            <text:p text:style-name="P251"><text:span text:style-name="T251_1">N/A</text:span></text:p>
          </table:table-cell>
          <table:table-cell table:style-name="Cell74">
            <text:p text:style-name="P252"><text:span text:style-name="T252_1">N/A</text:span></text:p>
          </table:table-cell>
        </table:table-row>
        <table:table-row table:style-name="Row22">
          <table:table-cell table:style-name="Cell75">
            <text:p text:style-name="P253"><text:span text:style-name="T253_1">1.2<text:s/>Number<text:s/>of<text:s/>engagement<text:s/>platforms<text:s/>created<text:s/>by<text:s/>(i)National<text:s/>Peace<text:s/>Council<text:s/>(NPC)<text:s/>to<text:s/>increase<text:s/>dialogue<text:s/>to<text:s/>mitigate<text:s/>the<text:s/>risk<text:s/>of<text:s/>electoral<text:s/>violence;<text:s/>(ii)<text:s/>National<text:s/>Commission<text:s/>for<text:s/>Civic<text:s/>Education<text:s/>(NCCE)<text:s/>to<text:s/>increase<text:s/>voter<text:s/>education<text:s/>among<text:s/>women<text:s/>and<text:s/>young<text:s/>people.</text:span></text:p>
          </table:table-cell>
          <table:table-cell table:style-name="Cell76">
            <text:p text:style-name="P254"><text:span text:style-name="T254_1">N/A</text:span></text:p>
          </table:table-cell>
          <table:table-cell table:style-name="Cell77">
            <text:p text:style-name="P255"><text:span text:style-name="T255_1">N/A</text:span></text:p>
            <text:p text:style-name="P256"/>
          </table:table-cell>
        </table:table-row>
        <table:table-row table:style-name="Row23">
          <table:table-cell table:style-name="Cell78">
            <text:p text:style-name="P257"><text:span text:style-name="T257_1">Level<text:s/>of<text:s/>National<text:s/>Peace<text:s/>Council's<text:s/>strategic<text:s/>communication<text:s/>capacity<text:s/>to<text:s/>address<text:s/>salient<text:s/>issues<text:s/>during<text:s/>2024<text:s/>election.</text:span></text:p>
          </table:table-cell>
          <table:table-cell table:style-name="Cell79">
            <text:p text:style-name="P258"><text:span text:style-name="T258_1">N/A</text:span></text:p>
          </table:table-cell>
          <table:table-cell table:style-name="Cell80">
            <text:p text:style-name="P259"><text:span text:style-name="T259_1">N/A</text:span></text:p>
          </table:table-cell>
        </table:table-row>
      </table:table>
      <text:p text:style-name="P260"><text:span text:style-name="T260_1">Briefly<text:s/>describe<text:s/>the<text:s/>output’s<text:s/>activities<text:s/>and<text:s/>provide<text:s/>supporting<text:s/>narrative<text:s/>for<text:s/>the<text:s/>score.<text:s/></text:span></text:p>
      <text:p text:style-name="P261"/>
      <text:p text:style-name="P262"><text:span text:style-name="T262_1">N/A</text:span></text:p>
      <text:p text:style-name="P263"/>
      <text:p text:style-name="P264"><text:span text:style-name="T264_1">Describe<text:s/>any<text:s/>changes<text:s/>to<text:s/>this<text:s/>output<text:s/>during<text:s/>the<text:s/>past<text:s/>year,<text:s/>and<text:s/>any<text:s/>planned<text:s/>changes<text:s/></text:span><text:bookmark-start text:name="_Int_9p2PU5Yg"/><text:span text:style-name="T264_2">as<text:s/>a<text:s/>result<text:s/>of</text:span><text:bookmark-end text:name="_Int_9p2PU5Yg"/><text:span text:style-name="T264_3"><text:s/>this<text:s/>review.</text:span></text:p>
      <text:p text:style-name="P265"/>
      <text:p text:style-name="P266"><text:span text:style-name="T266_1">N/A</text:span></text:p>
      <text:p text:style-name="P267"/>
      <text:p text:style-name="P268"><text:span text:style-name="T26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69"/>
      <text:p text:style-name="P270"><text:span text:style-name="T270_1">N/A</text:span></text:p>
      <text:p text:style-name="P271"/>
      <text:p text:style-name="P272"/>
      <text:p text:style-name="P273"/>
      <table:table table:style-name="Table10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4">
          <table:table-cell table:style-name="Cell81">
            <text:p text:style-name="P274"><text:span text:style-name="T274_1">Output<text:s/>Title<text:s/></text:span></text:p>
          </table:table-cell>
          <table:table-cell table:style-name="Cell82" table:number-columns-spanned="4">
            <text:p text:style-name="P275"><text:span text:style-name="T275_1">Strengthened<text:s/>CSO<text:s/>capacity,<text:s/>platforms,<text:s/>and<text:s/>mechanisms<text:s/>for<text:s/>citizens<text:s/>to<text:s/>engage<text:s/>state<text:s/>actors<text:s/>and<text:s/>demand<text:s/>accountability,<text:s/>transparency,<text:s/>human<text:s/>rights<text:s/>and<text:s/>anti-corruption<text:s/>reforms</text:span><text:span text:style-name="T275_2">.</text:span></text:p>
          </table:table-cell>
          <table:covered-table-cell/>
          <table:covered-table-cell/>
          <table:covered-table-cell/>
        </table:table-row>
        <table:table-row table:style-name="Row25">
          <table:table-cell table:style-name="Cell83" table:number-columns-spanned="2">
            <text:p text:style-name="P276"><text:span text:style-name="T276_1">Output<text:s/>number:<text:s/></text:span></text:p>
          </table:table-cell>
          <table:covered-table-cell/>
          <table:table-cell table:style-name="Cell84">
            <text:p text:style-name="P277"><text:span text:style-name="T277_1">2</text:span></text:p>
          </table:table-cell>
          <table:table-cell table:style-name="Cell85">
            <text:p text:style-name="P278"><text:span text:style-name="T278_1">Output<text:s/>Score:<text:s/></text:span></text:p>
          </table:table-cell>
          <table:table-cell table:style-name="Cell86">
            <text:p text:style-name="P279"><text:span text:style-name="T279_1">A</text:span></text:p>
          </table:table-cell>
        </table:table-row>
        <table:table-row table:style-name="Row26">
          <table:table-cell table:style-name="Cell87" table:number-columns-spanned="2">
            <text:p text:style-name="P280"><text:span text:style-name="T280_1">Impact<text:s/>weighting<text:s/>(%):<text:s text:c="2"/></text:span></text:p>
          </table:table-cell>
          <table:covered-table-cell/>
          <table:table-cell table:style-name="Cell88">
            <text:p text:style-name="P281"><text:span text:style-name="T281_1">45</text:span><text:span text:style-name="T281_2">%</text:span></text:p>
          </table:table-cell>
          <table:table-cell table:style-name="Cell89">
            <text:p text:style-name="P282"><text:span text:style-name="T282_1">Weighting<text:s/>revised<text:s/>since<text:s/>last<text:s/>AR?<text:s/></text:span></text:p>
          </table:table-cell>
          <table:table-cell table:style-name="Cell90">
            <text:p text:style-name="P283"><text:span text:style-name="T283_1">Yes,<text:s/></text:span><text:span text:style-name="T283_2">up</text:span></text:p>
          </table:table-cell>
        </table:table-row>
      </table:table>
      <text:p text:style-name="P284"/>
      <table:table table:style-name="Table11">
        <table:table-column table:style-name="Column35"/>
        <table:table-column table:style-name="Column36"/>
        <table:table-column table:style-name="Column37"/>
        <table:table-row table:style-name="Row27">
          <table:table-cell table:style-name="Cell91">
            <text:p text:style-name="P285"><text:span text:style-name="T285_1">Indicator(s)</text:span></text:p>
          </table:table-cell>
          <table:table-cell table:style-name="Cell92">
            <text:p text:style-name="P286"><text:span text:style-name="T286_1">Milestone(s)<text:s/>for<text:s/>this<text:s/>review</text:span></text:p>
          </table:table-cell>
          <table:table-cell table:style-name="Cell93">
            <text:p text:style-name="P287"><text:span text:style-name="T287_1">Progress<text:s/></text:span></text:p>
          </table:table-cell>
        </table:table-row>
        <table:table-row table:style-name="Row28">
          <table:table-cell table:style-name="Cell94">
            <text:p text:style-name="P288"><text:span text:style-name="T288_1">2.1<text:s/>Number<text:s/>of<text:s/>GGP-supported<text:s/>CSO-led<text:s/>mechanisms,<text:s/>campaigns,<text:s/>tools<text:s/>or<text:s/>platforms<text:s/>established<text:s/>or<text:s/>facilitated<text:s/>for<text:s/>civic<text:s/>mobilisation<text:s/>and<text:s/>advocacy<text:s/>(disaggregated<text:s/>by<text:s/>GGP<text:s/>partners<text:s/>and<text:s/>thematic<text:s/>issues)<text:s/>(i)<text:s/>campaign<text:s/>financing<text:s/>(ii)<text:s/>constitutional<text:s/>reforms<text:s/>iii)<text:s/>PAC<text:s/>iv)<text:s/>MMDCEs<text:s/>election<text:s/>v)SOEs<text:s/>governance</text:span></text:p>
          </table:table-cell>
          <table:table-cell table:style-name="Cell95">
            <text:p text:style-name="P289"><text:span text:style-name="T289_1">At<text:s/>least<text:s/>6<text:s/>CSO-led<text:s/>mechanisms,<text:s/>campaigns,<text:s/>tools<text:s/>or<text:s/>platforms<text:s/>for<text:s/>civic<text:s/>mobilisation<text:s/>and<text:s/>advocacy<text:s/>on<text:s/>such<text:s/>themes<text:s/>as<text:s/>(i)<text:s/>campaign<text:s/>financing<text:s/>(ii)<text:s/>constitutional<text:s/>reforms<text:s/>iii)<text:s/>PAC<text:s/>iv)<text:s/>MMDCEs<text:s/></text:span><text:span text:style-name="T289_2">election<text:s/>and</text:span><text:span text:style-name="T289_3"><text:s/></text:span><text:span text:style-name="T289_4">v)<text:s/>SOEs</text:span><text:span text:style-name="T289_5"><text:s/>governance</text:span></text:p>
          </table:table-cell>
          <table:table-cell table:style-name="Cell96">
            <text:p text:style-name="P290"><text:span text:style-name="T290_1">6</text:span><text:span text:style-name="T290_2">-<text:s/></text:span><text:span text:style-name="T290_3">M</text:span><text:span text:style-name="T290_4">et<text:s/></text:span><text:span text:style-name="T290_5"><text:s/></text:span></text:p>
            <text:list text:style-name="LS42" xml:id="list37">
              <text:list-item>
                <text:p text:style-name="P291"><text:span text:style-name="T291_1">Technical</text:span><text:span text:style-name="T291_2"><text:s/>Working<text:s/>Group<text:s/>on<text:s/>Campaign<text:s/>Financing<text:s/>and<text:s/>Political<text:s/>Parties<text:s/>Financing<text:s/></text:span></text:p>
              </text:list-item>
              <text:list-item>
                <text:p text:style-name="P292"><text:span text:style-name="T292_1">National<text:s/>CSOs<text:s/>platform<text:s/>on<text:s/>Constitutional<text:s/>Reform<text:s/></text:span><text:span text:style-name="T292_2">with<text:s/></text:span><text:span text:style-name="T292_3">4<text:s/>thematic<text:s/>platforms<text:s/></text:span><text:span text:style-name="T292_4">established.<text:s/></text:span></text:p>
              </text:list-item>
              <text:list-item>
                <text:p text:style-name="P293"><text:span text:style-name="T293_1">6<text:s/>Regional<text:s/>CSO<text:s/>Platfo</text:span><text:span text:style-name="T293_2">rm</text:span><text:span text:style-name="T293_3">s</text:span><text:span text:style-name="T293_4"><text:s/>on<text:s/>Constitutional<text:s/>Reform<text:s/></text:span></text:p>
              </text:list-item>
              <text:list-item>
                <text:p text:style-name="P294"><text:span text:style-name="T294_1">CSOs<text:s/>Coalition<text:s/></text:span><text:span text:style-name="T294_2">as<text:s/>part<text:s/>of<text:s/>the<text:s/>Pledge<text:s/>Against<text:s/>Corruption<text:s/>(PAC)<text:s/>Campaign<text:s/></text:span><text:span text:style-name="T294_3">expanded<text:s/>to<text:s/>Northern<text:s/>Ghana</text:span></text:p>
              </text:list-item>
              <text:list-item>
                <text:p text:style-name="P295"><text:span text:style-name="T295_1">Local<text:s/>Accountability<text:s/>Network<text:s/>(</text:span><text:span text:style-name="T295_2">LANETs</text:span><text:span text:style-name="T295_3">)</text:span><text:span text:style-name="T295_4"><text:s/>engaged<text:s/>to<text:s/></text:span><text:span text:style-name="T295_5">follow<text:s/>up</text:span><text:span text:style-name="T295_6"><text:s/>on<text:s/>audit<text:s/>recommendations</text:span><text:span text:style-name="T295_7"><text:s/></text:span><text:span text:style-name="T295_8">at<text:s/>local</text:span><text:span text:style-name="T295_9"><text:s/></text:span><text:span text:style-name="T295_10">assemblies.</text:span><text:span text:style-name="T295_11"><text:s/></text:span></text:p>
              </text:list-item>
              <text:list-item>
                <text:p text:style-name="P296"><text:span text:style-name="T296_1">A<text:s/></text:span><text:span text:style-name="T296_2">dedicated<text:s/>digital<text:s/>platform</text:span></text:p>
              </text:list-item>
            </text:list>
            <text:p text:style-name="P297"/>
          </table:table-cell>
        </table:table-row>
        <table:table-row table:style-name="Row29">
          <table:table-cell table:style-name="Cell97">
            <text:p text:style-name="P298"><text:span text:style-name="T298_1">2.2<text:s/>Level<text:s/>of<text:s/>quality<text:s/>engagements<text:s/>between<text:s/>CSOs<text:s/>funded<text:s/>by<text:s/>GGP<text:s/>and<text:s/>state<text:s/>institutions<text:s/>and<text:s/>in<text:s/>state<text:s/></text:span><text:span text:style-name="T298_2">processes.<text:s/>CLOSED</text:span></text:p>
          </table:table-cell>
          <table:table-cell table:style-name="Cell98">
            <text:p text:style-name="P299"><text:span text:style-name="T299_1">N/A</text:span></text:p>
          </table:table-cell>
          <table:table-cell table:style-name="Cell99">
            <text:p text:style-name="P300"/>
          </table:table-cell>
        </table:table-row>
        <table:table-row table:style-name="Row30">
          <table:table-cell table:style-name="Cell100">
            <text:p text:style-name="P301"><text:span text:style-name="T301_1">2.3<text:s/>Number<text:s/>of<text:s/>civic<text:s/>actors<text:s/>and<text:s/>media<text:s/>personnel<text:s/>trained<text:s/>and<text:s/>supported<text:s/>by<text:s/>GGP<text:s/>partners,<text:s/>and<text:s/>percentage<text:s/>demonstrating<text:s/>increased<text:s/>capacity<text:s/>to<text:s/>engage<text:s/>on<text:s/>transparency/accountability,<text:s/>local<text:s/>governance<text:s/>reforms,<text:s/>human<text:s/>rights,<text:s/>anti-corruption<text:s/>issues,<text:s/>Auditor<text:s/>General's<text:s/>reports,<text:s/></text:span><text:span text:style-name="T301_2">constitutional</text:span><text:span text:style-name="T301_3"><text:s/>review<text:s/>process,<text:s/>etc.<text:s/>(disaggregated<text:s/>by<text:s/>GGP<text:s/>partners<text:s/>and<text:s/>thematic<text:s/>issues)</text:span></text:p>
          </table:table-cell>
          <table:table-cell table:style-name="Cell101">
            <text:p text:style-name="P302"><text:span text:style-name="T302_1">At<text:s/>least<text:s/>250<text:s/>cumulative<text:s/>civic<text:s/>actors<text:s/>and<text:s/>media<text:s/>personnel<text:s/>trained<text:s/>and<text:s/>supported<text:s/>by<text:s/>GGP<text:s/>partners,<text:s/>and<text:s/>30<text:s/>percent<text:s/>demonstrating<text:s/>increased<text:s/>capacity<text:s/>to<text:s/>engage<text:s/>on<text:s/>transparency/accountability,<text:s/>local<text:s/>governance<text:s/>reforms,<text:s/>human<text:s/>rights,<text:s/>anti-corruption<text:s/>issues<text:s/>etc</text:span></text:p>
            <text:p text:style-name="P303"/>
            <text:p text:style-name="P304"><text:span text:style-name="T304_1">120</text:span><text:span text:style-name="T304_2"><text:s/></text:span><text:span text:style-name="T304_3">(70<text:s/>media<text:s/>and<text:s/>50<text:s/>influencers)<text:s/>trained</text:span><text:span text:style-name="T304_4"><text:s/>on<text:s/>constitutional<text:s/>reform</text:span><text:span text:style-name="T304_5"><text:s/>reporting<text:s/>and<text:s/>advocacy</text:span><text:span text:style-name="T304_6">.</text:span></text:p>
          </table:table-cell>
          <table:table-cell table:style-name="Cell102">
            <text:p text:style-name="P305"><text:span text:style-name="T305_1">317</text:span><text:span text:style-name="T305_2"><text:s/>Exceeded</text:span><text:span text:style-name="T305_3">.</text:span></text:p>
            <text:list text:style-name="LS21" xml:id="list43">
              <text:list-item>
                <text:p text:style-name="P306"><text:span text:style-name="T306_1">Media<text:s/>personnel<text:s/>trained<text:s/>on<text:s/>audit<text:s/></text:span><text:span text:style-name="T306_2">reports-</text:span><text:span text:style-name="T306_3">24</text:span><text:span text:style-name="T306_4">3</text:span></text:p>
              </text:list-item>
              <text:list-item>
                <text:p text:style-name="P307"><text:span text:style-name="T307_1">Field<text:s/>officers<text:s/>for<text:s/>local<text:s/></text:span><text:span text:style-name="T307_2">government<text:s/>research<text:s/>-25</text:span></text:p>
              </text:list-item>
              <text:list-item>
                <text:p text:style-name="P308"><text:span text:style-name="T308_1">Student<text:s/>journalists<text:s/>trained-<text:s/>49</text:span></text:p>
              </text:list-item>
            </text:list>
            <text:p text:style-name="P309"/>
            <text:p text:style-name="P310"/>
            <text:p text:style-name="P311"/>
            <text:p text:style-name="P312"/>
            <text:p text:style-name="P313"/>
            <text:p text:style-name="P314"><text:span text:style-name="T314_1">185-<text:s/>Exceeded<text:s/></text:span></text:p>
            <text:list text:style-name="LS21" xml:id="list46">
              <text:list-item>
                <text:p text:style-name="P315"><text:span text:style-name="T315_1">45<text:s/>youth<text:s/>actors,<text:s/>76<text:s/>media<text:s/>practitioners,<text:s/>and<text:s/>nine<text:s/>(64)<text:s/>digital<text:s/>influencers<text:s/>trained<text:s/></text:span><text:span text:style-name="T315_2">to<text:s/>influence<text:s/>constitutional<text:s/>reform<text:s/>processes.<text:s/></text:span></text:p>
              </text:list-item>
            </text:list>
          </table:table-cell>
        </table:table-row>
      </table:table>
      <text:p text:style-name="P316"><text:span text:style-name="T316_1">Briefly<text:s/>describe<text:s/>the<text:s/>output’s<text:s/>activities<text:s/>and<text:s/>provide<text:s/>supporting<text:s/>narrative<text:s/>for<text:s/>the<text:s/>score.<text:s/></text:span></text:p>
      <text:p text:style-name="P317"/>
      <text:p text:style-name="P318"><text:span text:style-name="T318_1">The<text:s/>output<text:s/>met<text:s/>its<text:s/>target,<text:s/>delivering<text:s/>a<text:s/>range<text:s/>of<text:s/>activities<text:s/>led<text:s/>by<text:s/>CSO<text:s/>partners<text:s/>to<text:s/>establish<text:s/>platforms<text:s/>and<text:s/>mechanisms<text:s/>that<text:s/>enable<text:s/>citizen<text:s/>engagement<text:s/>with<text:s/>state<text:s/>actors<text:s/>and<text:s/>advance<text:s/>demands<text:s/>for<text:s/>accountability,<text:s/>transparency,<text:s/>human<text:s/>rights,<text:s/>and<text:s/>anti-corruption<text:s/>reforms.<text:s/>Under<text:s/>Indicator<text:s/>2.1,<text:s/>six<text:s/>platforms/mechanisms<text:s/>were<text:s/>established<text:s/>against<text:s/>a<text:s/>target<text:s/>of<text:s/>six,<text:s/>successfully<text:s/>progressing<text:s/>transparency<text:s/>and<text:s/>accountability<text:s/>priorities<text:s/>as<text:s/>follows:</text:span></text:p>
      <text:p text:style-name="P319"><text:span text:style-name="T319_1">;</text:span><text:span text:style-name="T319_2"><text:s/></text:span></text:p>
      <text:p text:style-name="P320"/>
      <text:list text:style-name="LS20" xml:id="list47">
        <text:list-item>
          <text:p text:style-name="P321"><text:span text:style-name="T321_1">A<text:s/></text:span><text:span text:style-name="T321_2">30</text:span><text:span text:style-name="T321_3">‑member<text:s/>Technical<text:s/>Working<text:s/>Group<text:s/>on<text:s/>Campaign<text:s/>and<text:s/>Political<text:s/>Party<text:s/>Financing</text:span><text:span text:style-name="T321_4">,<text:s/>comprising<text:s/>constitutional<text:s/>lawyers,<text:s/>former<text:s/>Members<text:s/>of<text:s/>Parliament,<text:s/>former<text:s/>political<text:s/>party<text:s/>executives,<text:s/>and<text:s/>civil<text:s/>society<text:s/>actors,<text:s/>undertook<text:s/>broad</text:span><text:span text:style-name="T321_5">‑based<text:s/>stakeholder<text:s/>engagement,<text:s/>developed<text:s/>a<text:s/>Draft<text:s/>Model<text:s/>Bill<text:s/>on<text:s/>campaign<text:s/>and<text:s/>political<text:s/>party<text:s/>financing,<text:s/>and<text:s/>formally<text:s/>submitted<text:s/>it<text:s/>to<text:s/>the<text:s/>Attorney</text:span><text:span text:style-name="T321_6">‑General<text:s/>and<text:s/>Minister<text:s/>for<text:s/>Justice.<text:s/></text:span></text:p>
        </text:list-item>
        <text:list-item>
          <text:p text:style-name="P322"><text:span text:style-name="T322_1">A<text:s/></text:span><text:span text:style-name="T322_2">National<text:s/>CSOs<text:s/>Platform<text:s/>on<text:s/>Constitutional<text:s/>Reform</text:span><text:span text:style-name="T322_3"><text:s/>was<text:s/>established<text:s/>in<text:s/>November<text:s/>2025<text:s/>by<text:s/>CDD</text:span><text:span text:style-name="T322_4">‑Ghana<text:s/>in<text:s/>collaboration<text:s/>with<text:s/>STAR</text:span><text:span text:style-name="T322_5">‑Ghana<text:s/>Foundation<text:s/>and<text:s/>the<text:s/>Democracy<text:s/>Hub.<text:s/></text:span><text:span text:style-name="T322_6">Thematic<text:s/>working<text:s/>groups,<text:s/>including<text:s/>legal,<text:s/>youth,<text:s/>and<text:s/>security-focused<text:s/>clusters</text:span><text:span text:style-name="T322_7"><text:s/></text:span><text:span text:style-name="T322_8">were<text:s/>also<text:s/>established<text:s/></text:span><text:span text:style-name="T322_9">to<text:s/>provide<text:s/>technical<text:s/>depth<text:s/>to<text:s/>advocacy<text:s/>positions</text:span><text:span text:style-name="T322_10">.<text:s/></text:span><text:span text:style-name="T322_11">The<text:s/>Platform<text:s/>serves<text:s/>as<text:s/>a<text:s/>central<text:s/>coordination<text:s/>mechanism<text:s/>to<text:s/>sustain<text:s/>advocacy<text:s/>beyond<text:s/>the<text:s/>CRC<text:s/>process<text:s/>and<text:s/>to<text:s/>strengthen<text:s/>implementation</text:span><text:span text:style-name="T322_12">‑oriented<text:s/>engagement<text:s/>on<text:s/>constitutional<text:s/>reform<text:s/>proposals.</text:span><text:span text:style-name="T322_13"><text:s/></text:span><text:span text:style-name="T322_14">It<text:s/>improved<text:s/>alignment<text:s/>around<text:s/>a<text:s/>shared<text:s/>advocacy<text:s/>agenda,<text:s/>reducing<text:s/>fragmentation<text:s/>and<text:s/>improving<text:s/>coherence<text:s/>in<text:s/>civil<text:s/>society<text:s/>engagement.<text:s/>Structured<text:s/>interactions<text:s/>with<text:s/>the<text:s/>CRC,<text:s/>the<text:s/>Attorney</text:span><text:span text:style-name="T322_15">‑General’s<text:s/>Department,<text:s/>and<text:s/>professional<text:s/>bodies<text:s/>such<text:s/>as<text:s/>the<text:s/>Trades<text:s/>Union<text:s/>Congress<text:s/>(TUC)<text:s/>and<text:s/>the<text:s/>Ghana<text:s/>Registered<text:s/>Nurses<text:s/>and<text:s/>Midwives<text:s/>Association<text:s/>(GRNMA)<text:s/>enhanced<text:s/>institutional<text:s/>responsiveness<text:s/>and<text:s/>reinforced<text:s/>the<text:s/>legitimacy<text:s/>of<text:s/>civil<text:s/>society<text:s/>inputs<text:s/>into<text:s/>the<text:s/>reform<text:s/>process.</text:span><text:span text:style-name="T322_16"><text:s/></text:span></text:p>
        </text:list-item>
        <text:list-item>
          <text:p text:style-name="P323"><text:span text:style-name="T323_1">Six<text:s/>Regional<text:s/>Coordinating<text:s/>Platforms</text:span><text:span text:style-name="T323_2"><text:s/>were<text:s/>established<text:s/>in<text:s/>the<text:s/>Northern,<text:s/>Western,<text:s/>Ashanti,<text:s/>Bono,<text:s/>Ahafo,<text:s/>and<text:s/>Bono<text:s/>East<text:s/>Regions.<text:s/>Each<text:s/>Regional<text:s/>Platform<text:s/>is<text:s/>supported<text:s/>by<text:s/>regional<text:s/>WhatsApp<text:s/>coordination<text:s/>groups<text:s/>to<text:s/>facilitate<text:s/>continuous<text:s/>communication<text:s/>and<text:s/>engagement.<text:s/>These<text:s/>structures<text:s/>significantly<text:s/>expanded<text:s/>geographic<text:s/>reach<text:s/>and<text:s/>improved<text:s/>inclusivity<text:s/>in<text:s/>constitutional<text:s/>reform<text:s/>advocacy.</text:span></text:p>
        </text:list-item>
        <text:list-item>
          <text:p text:style-name="P324"><text:span text:style-name="T324_1">The<text:s/></text:span><text:span text:style-name="T324_2">CSOs<text:s/>Coalition<text:s/>under<text:s/>the<text:s/>Pledge<text:s/>Against<text:s/>Corruption</text:span><text:span text:style-name="T324_3"><text:s/>expanded<text:s/>its<text:s/>reach<text:s/>to<text:s/>Northern<text:s/>Ghana<text:s/>and<text:s/>leveraged<text:s/>trade<text:s/>union<text:s/>networks<text:s/>in<text:s/>the<text:s/>north<text:s/>to<text:s/>deepen<text:s/>citizen<text:s/>participation<text:s/>in<text:s/>anti</text:span><text:span text:style-name="T324_4">‑corruption<text:s/>advocacy.</text:span></text:p>
        </text:list-item>
        <text:list-item>
          <text:p text:style-name="P325"><text:span text:style-name="T325_1">A<text:s/></text:span><text:span text:style-name="T325_2">dedicated<text:s/>digital<text:s/>platform</text:span><text:span text:style-name="T325_3"><text:s/>was<text:s/>launched<text:s/>to<text:s/>serve<text:s/>as<text:s/>a<text:s/>repository<text:s/>for<text:s/>information,<text:s/>advocacy<text:s/>resources,<text:s/>and<text:s/>opportunities<text:s/>for<text:s/>participation<text:s/>in<text:s/>the<text:s/>constitutional<text:s/>reform<text:s/>process.</text:span></text:p>
        </text:list-item>
        <text:list-item>
          <text:p text:style-name="P326"><text:span text:style-name="T326_1">Ten<text:s/>LANETs</text:span><text:span text:style-name="T326_2"><text:s/>were<text:s/>supported<text:s/>to<text:s/>follow<text:s/>up<text:s/>on<text:s/>2024<text:s/>audit<text:s/>recommendations<text:s/>across<text:s/>their<text:s/>respective<text:s/>districts.<text:s/>Actions<text:s/>by<text:s/>three<text:s/>of<text:s/>these<text:s/>LANETs<text:s/>resulted<text:s/>in<text:s/>the<text:s/>successful<text:s/>implementation<text:s/>of<text:s/>audit<text:s/>recommendations,<text:s/>including<text:s/>recovery<text:s/>of<text:s/>funds<text:s/>by<text:s/>the<text:s/>Shama<text:s/>(GHS<text:s/>266,293.39),<text:s/>Techiman<text:s/>(GHS<text:s/>142,953.32),<text:s/>and<text:s/>Assin<text:s/>Fosu<text:s/>(GHS<text:s/>54,495.99)<text:s/>Assemblies.<text:s/>In<text:s/>Ada<text:s/>East,<text:s/>LANET<text:s/>follow-up<text:s/>on<text:s/>an<text:s/>abandoned<text:s/>Junior<text:s/>High<text:s/>School<text:s/>project<text:s/>(stalled<text:s/>since<text:s/>2016)<text:s/>led<text:s/>to<text:s/>the<text:s/>Assembly<text:s/>re-awarding<text:s/>the<text:s/>contract<text:s/>to<text:s/>a<text:s/>new<text:s/>contractor<text:s/>to<text:s/>resume<text:s/>construction.</text:span></text:p>
        </text:list-item>
      </text:list>
      <text:p text:style-name="P327"><text:span text:style-name="T327_1">On<text:s/>Ind</text:span><text:span text:style-name="T327_2">icator<text:s/>2.</text:span><text:span text:style-name="T327_3">3</text:span><text:span text:style-name="T327_4">,<text:s/>a<text:s/>total<text:s/>of<text:s/></text:span><text:span text:style-name="T327_5">317</text:span><text:span text:style-name="T327_6"><text:s/>civic<text:s/>actors<text:s/>and<text:s/>media<text:s/>personnel<text:s/>were<text:s/>mobilised</text:span><text:span text:style-name="T327_7"><text:s/>and<text:s/>trained<text:s/></text:span><text:span text:style-name="T327_8">(against<text:s/>250<text:s/>target,<text:s/>demonstrating<text:s/>efficient<text:s/>use<text:s/>of<text:s/>resources)<text:s/></text:span><text:span text:style-name="T327_9">on<text:s/></text:span><text:span text:style-name="T327_10">transparency</text:span><text:span text:style-name="T327_11"><text:s/>and<text:s/>accountability,<text:s/></text:span><text:span text:style-name="T327_12">local<text:s/></text:span><text:span text:style-name="T327_13">government,</text:span><text:span text:style-name="T327_14"><text:s/>and<text:s/>anti-corruption<text:s/>reforms<text:s/>as<text:s/>follows</text:span><text:span text:style-name="T327_15">;</text:span></text:p>
      <text:p text:style-name="P328"/>
      <text:list text:style-name="LS12" xml:id="list53">
        <text:list-item>
          <text:p text:style-name="P329"><text:span text:style-name="T329_1">25<text:s/>Field<text:s/>Research<text:s/>Assistants<text:s/>(FRAs)</text:span><text:span text:style-name="T329_2"><text:s/>were<text:s/>trained<text:s/>and<text:s/>deployed<text:s/>across<text:s/></text:span><text:span text:style-name="T329_3">24<text:s/>Metropolitan,<text:s/>Municipal<text:s/>and<text:s/>District<text:s/>Assemblies<text:s/>(MMDAs)</text:span><text:span text:style-name="T329_4"><text:s/>to<text:s/>generate<text:s/>evidence<text:s/>on<text:s/>the<text:s/>functioning<text:s/>of<text:s/>accountability<text:s/>systems<text:s/>within<text:s/>Ghana’s<text:s/>decentralised<text:s/>governance<text:s/>framework.</text:span></text:p>
        </text:list-item>
        <text:list-item>
          <text:p text:style-name="P330"><text:span text:style-name="T330_1">243<text:s/></text:span><text:span text:style-name="T330_2">Media<text:s/>personnel<text:s/>trained</text:span><text:span text:style-name="T330_3"><text:s/>on<text:s/></text:span><text:span text:style-name="T330_4">how<text:s/>to<text:s/>interpret<text:s/>audit<text:s/>reports<text:s/>and<text:s/>develop<text:s/>advocacy<text:s/>materials<text:s/>from<text:s/>them.<text:s text:c="2"/></text:span></text:p>
        </text:list-item>
        <text:list-item>
          <text:p text:style-name="P331"><text:span text:style-name="T331_1">49</text:span><text:span text:style-name="T331_2"><text:s/></text:span><text:span text:style-name="T331_3">Student<text:s/>journalists<text:s/></text:span><text:span text:style-name="T331_4">received<text:s/>training<text:s/>in<text:s/>investigative<text:s/>journalism<text:s/>and<text:s/>are<text:s/>being<text:s/>mentored<text:s/>by<text:s/>award-winning<text:s/>investigative<text:s/>journalist</text:span><text:span text:style-name="T331_5">,</text:span><text:span text:style-name="T331_6"><text:s/>Manasseh<text:s/>Awuni<text:s/>Azure.<text:s/></text:span></text:p>
        </text:list-item>
      </text:list>
      <text:p text:style-name="P332"><text:span text:style-name="T332_1">The<text:s/>CSO<text:s/>Platform<text:s/>for<text:s/>constitutional<text:s/>reform<text:s/>also<text:s/>trained<text:s/>additional<text:s/></text:span><text:span text:style-name="T332_2">185</text:span><text:span text:style-name="T332_3"><text:s/>young<text:s/></text:span><text:span text:style-name="T332_4">people,<text:s/>media</text:span><text:span text:style-name="T332_5"><text:s/>personnel,<text:s/></text:span><text:span text:style-name="T332_6">and<text:s/>digital<text:s/>influencers</text:span><text:span text:style-name="T332_7"><text:s/>(against<text:s/>a<text:s/>target<text:s/>of<text:s/>120</text:span><text:span text:style-name="T332_8">-<text:s/>the<text:s/>result<text:s/>of<text:s/></text:span><text:span text:style-name="T332_9">conducting<text:s/>training<text:s/>for<text:s/>young<text:s/>people</text:span><text:span text:style-name="T332_10"><text:s/>and<text:s/>efficient<text:s/>use<text:s/>of<text:s/>resources)</text:span><text:span text:style-name="T332_11"><text:s/>to<text:s/>support<text:s/>reform<text:s/></text:span><text:span text:style-name="T332_12">reporting<text:s/>and<text:s/>advocacy</text:span><text:span text:style-name="T332_13"><text:s/>as<text:s/>below;<text:s/></text:span></text:p>
      <text:list text:style-name="LS12" xml:id="list56" text:continue-list="list53">
        <text:list-item>
          <text:p text:style-name="P333"><text:span text:style-name="T333_1">The<text:s/>CSO<text:s/>Platform<text:s/>on<text:s/>Constitutional<text:s/>Reform<text:s/>trained<text:s/></text:span><text:span text:style-name="T333_2">45<text:s/>youth<text:s/>actors,<text:s/>76<text:s/>media<text:s/>practitioners,<text:s/>and<text:s/>(64)<text:s/>digital<text:s/>influencers</text:span><text:span text:style-name="T333_3"><text:s/>to<text:s/>influence<text:s/>constitutional<text:s/>reform<text:s/>processes.</text:span><text:span text:style-name="T333_4"><text:s/></text:span><text:span text:style-name="T333_5">The<text:s/>training</text:span><text:span text:style-name="T333_6"><text:s/>strengthened<text:s/>participants’<text:s/>understanding<text:s/>of<text:s/>constitutional<text:s/>reform<text:s/>issues<text:s/>while<text:s/>enhancing<text:s/>their<text:s/>capacity<text:s/>for<text:s/>advocacy,<text:s/>analytical<text:s/>reporting,<text:s/>and<text:s/>digital<text:s/>mobilisation.<text:s/></text:span></text:p>
        </text:list-item>
      </text:list>
      <text:p text:style-name="P334"><text:span text:style-name="T334_1">Additionally,<text:s/>the<text:s/>programme<text:s/>mobilised<text:s/>and<text:s/>engaged</text:span><text:span text:style-name="T334_2"><text:s/></text:span><text:span text:style-name="T334_3">diverse<text:s/>groups<text:s/>of<text:s/>people<text:s/>o</text:span><text:span text:style-name="T334_4">n<text:s/>campaign<text:s/>financing,<text:s/></text:span><text:span text:style-name="T334_5">SoEs<text:s/>and<text:s/>local<text:s/></text:span><text:span text:style-name="T334_6">government</text:span><text:span text:style-name="T334_7"><text:s/>reforms<text:s/></text:span><text:span text:style-name="T334_8">as<text:s/>well<text:s/>as<text:s/></text:span><text:span text:style-name="T334_9">the<text:s/>Pledge<text:s/>Against<text:s/>Corruption<text:s/>Campaign<text:s/>(PAC).<text:s/></text:span><text:span text:style-name="T334_10"><text:s/></text:span></text:p>
      <text:list text:style-name="LS12" xml:id="list57" text:continue-list="list53">
        <text:list-item>
          <text:p text:style-name="P335"><text:span text:style-name="T335_1">252<text:s/>key<text:s/>informants<text:s/>and<text:s/>focus<text:s/>group<text:s/>discussants</text:span><text:span text:style-name="T335_2"><text:s/>across<text:s/>12<text:s/>regions<text:s/>provided<text:s/>feedback<text:s/>on<text:s/>lived<text:s/>experiences<text:s/>of<text:s/>local<text:s/>governance,<text:s/>informing<text:s/>evidence</text:span><text:span text:style-name="T335_3">‑based<text:s/>analysis<text:s/>and<text:s/>reform<text:s/>discussions.</text:span></text:p>
        </text:list-item>
        <text:list-item>
          <text:p text:style-name="P336"><text:span text:style-name="T336_1">The<text:s/></text:span><text:span text:style-name="T336_2">launch<text:s/>of<text:s/>the<text:s/></text:span><text:span text:style-name="T336_3">CSOs<text:s/>Platform<text:s/>on<text:s/>Constitutional<text:s/>Reform</text:span><text:span text:style-name="T336_4"><text:s/>brought<text:s/>together<text:s/></text:span><text:span text:style-name="T336_5">62<text:s/></text:span><text:span text:style-name="T336_6">stakeholders</text:span><text:span text:style-name="T336_7"><text:s/>to<text:s/>agree<text:s/>on<text:s/>the<text:s/>format<text:s/>and<text:s/></text:span><text:span text:style-name="T336_8">advocacy<text:s/>strategies<text:s/>to<text:s/>influence<text:s/>inclusive<text:s/>reforms.</text:span><text:span text:style-name="T336_9"><text:s/></text:span><text:span text:style-name="T336_10">These<text:s/>engagements<text:s/>strengthened<text:s/>participants’<text:s/>understanding<text:s/>of<text:s/>constitutional<text:s/>reform<text:s/>issues<text:s/>and<text:s/>enhanced<text:s/>capacity<text:s/>for<text:s/>advocacy,<text:s/>analytical<text:s/>reporting,<text:s/>and<text:s/>digital<text:s/>mobilisation,<text:s/>as<text:s/>appropriate.<text:s/></text:span></text:p>
        </text:list-item>
        <text:list-item>
          <text:p text:style-name="P337"><text:span text:style-name="T337_1">The<text:s/></text:span><text:span text:style-name="T337_2">Technical<text:s/>Working<text:s/>Group<text:s/>on<text:s/>Campaign<text:s/>and<text:s/>Political<text:s/>Party<text:s/>Financing</text:span><text:span text:style-name="T337_3"><text:s/>engaged<text:s/></text:span><text:span text:style-name="T337_4">635</text:span><text:span text:style-name="T337_5"><text:s/>stakeholders<text:s/>across<text:s/>ten<text:s/>regions</text:span><text:span text:style-name="T337_6">,<text:s/>including<text:s/>the<text:s/>Electoral<text:s/>Commission,<text:s/>OSP,<text:s/>civil<text:s/>society<text:s/>organisations,<text:s/>and<text:s/></text:span><text:span text:style-name="T337_7">political<text:s/>parties</text:span><text:span text:style-name="T337_8">,<text:s/>to<text:s/>build<text:s/>consensus<text:s/>around<text:s/>the<text:s/>proposed<text:s/>Campaign<text:s/>and<text:s/>Political<text:s/>Party<text:s/>Financing<text:s/>Bill.<text:s/></text:span></text:p>
        </text:list-item>
        <text:list-item>
          <text:p text:style-name="P338"><text:span text:style-name="T338_1">Intr</text:span><text:span text:style-name="T338_2">oduction<text:s/>and<text:s/>technical<text:s/>meeting</text:span><text:span text:style-name="T338_3">s</text:span><text:span text:style-name="T338_4"><text:s/>between<text:s/>CDD<text:s/>and<text:s/>SIGA<text:s/>involving<text:s/></text:span><text:span text:style-name="T338_5">25<text:s/></text:span><text:span text:style-name="T338_6">attendees.<text:s/>The<text:s/>meeting<text:s/>agreed<text:s/>to<text:s/>a<text:s/>joint<text:s/>assessment<text:s/>of<text:s/>the<text:s/>SoEs<text:s/>between<text:s/>CDD<text:s/>and<text:s/>SIGA.<text:s/>Subsequently,<text:s/>CDD<text:s/>designed<text:s/>and<text:s/>submitted<text:s/>a<text:s/>Memorandum<text:s/>of<text:s/>Understanding<text:s/>to<text:s/>SIGA<text:s/>to<text:s/>formalise<text:s/>the<text:s/>relationship.<text:s/></text:span><text:span text:style-name="T338_7">SIGA<text:s/>has<text:s/>however<text:s/>delayed<text:s/>signing<text:s/>the<text:s/>MoU.</text:span></text:p>
        </text:list-item>
        <text:list-item>
          <text:p text:style-name="P339"><text:span text:style-name="T339_1">The<text:s/></text:span><text:span text:style-name="T339_2">dissemination</text:span><text:span text:style-name="T339_3"><text:s/>of<text:s/>the<text:s/>local<text:s/>governance<text:s/>research<text:s/>findings<text:s/>reached<text:s/></text:span><text:span text:style-name="T339_4">562<text:s/></text:span><text:span text:style-name="T339_5">stake</text:span><text:span text:style-name="T339_6">holders</text:span><text:span text:style-name="T339_7"><text:s/>(362<text:s/>male<text:s/>and<text:s/>200<text:s/>female)</text:span><text:span text:style-name="T339_8"><text:s/>at<text:s/>national<text:s/>and<text:s/>regional<text:s/>levels<text:s/>including<text:s/>official<text:s/>of<text:s/>Ministry<text:s/>of<text:s/>L</text:span><text:span text:style-name="T339_9">ocal<text:s/>Government</text:span><text:span text:style-name="T339_10">,<text:s/></text:span><text:span text:style-name="T339_11">Chieftaincy</text:span><text:span text:style-name="T339_12"><text:s/>and<text:s/>Religious<text:s/>Affairs</text:span><text:span text:style-name="T339_13">,<text:s/>District<text:s/>Chief<text:s/>Executives,<text:s/>Assembly<text:s/>members,<text:s/>religious<text:s/>and<text:s/>traditional<text:s/>leaders<text:s/>as<text:s/>well<text:s/>as<text:s/>representatives<text:s/>of<text:s/>women,<text:s/>young<text:s/>people<text:s/>and<text:s/>PWDs.<text:s/></text:span></text:p>
        </text:list-item>
        <text:list-item>
          <text:p text:style-name="P340"><text:span text:style-name="T340_1">The<text:s/></text:span><text:span text:style-name="T340_2">social<text:s/>media<text:s/>and<text:s/>webpage<text:s/>of<text:s/>the<text:s/>CSOs<text:s/>Platform<text:s/>for<text:s/></text:span><text:span text:style-name="T340_3">constitutional<text:s/>reforms<text:s/></text:span><text:span text:style-name="T340_4">attracted<text:s/>over<text:s/></text:span><text:span text:style-name="T340_5">600<text:s/>active<text:s/>users</text:span><text:span text:style-name="T340_6">,<text:s/>generated<text:s/>more<text:s/>than<text:s/></text:span><text:span text:style-name="T340_7">4,000<text:s/>views</text:span><text:span text:style-name="T340_8">,<text:s/>and<text:s/>recorded<text:s/></text:span><text:span text:style-name="T340_9">over<text:s/>12,000<text:s/>interactions</text:span><text:span text:style-name="T340_10">.</text:span></text:p>
        </text:list-item>
      </text:list>
      <text:p text:style-name="P341"/>
      <text:p text:style-name="P342"><text:span text:style-name="T342_1">Progress<text:s/>under<text:s/>the<text:s/>SoEs<text:s/>accountability<text:s/>workstream<text:s/>did<text:s/>not<text:s/>fully<text:s/>meet<text:s/>targets<text:s/>due<text:s/>to<text:s/>stalled<text:s/>engagement<text:s/>with<text:s/>the<text:s/>SIGA.<text:s/>While<text:s/>initial<text:s/>engagement<text:s/>was<text:s/>promising—including<text:s/>an<text:s/>introductory<text:s/>meeting<text:s/>in<text:s/>June<text:s/>2025<text:s/>and<text:s/>a<text:s/>subsequent<text:s/>technical<text:s/>working<text:s/>session<text:s/>in<text:s/>July<text:s/>2025—SIGA<text:s/>did<text:s/>not<text:s/>formalise<text:s/>collaboration<text:s/>through<text:s/>the<text:s/>signing<text:s/>of<text:s/>a<text:s/>Memorandum<text:s/>of<text:s/>Understanding<text:s/>(MoU)<text:s/>to<text:s/>support<text:s/>a<text:s/>joint<text:s/>assessment<text:s/>of<text:s/>state</text:span><text:span text:style-name="T342_2">‑</text:span><text:span text:style-name="T342_3">owned<text:s/>enterprises<text:s/>with<text:s/>CDD.</text:span><text:span text:style-name="T342_4"><text:s/></text:span><text:span text:style-name="T342_5">In<text:s/>response,<text:s/>CDD<text:s/>has<text:s/>adapted<text:s/>its<text:s/>implementation<text:s/>approach<text:s/>to<text:s/>maintain<text:s/>momentum.<text:s/>This<text:s/>includes<text:s/>proceeding<text:s/>with<text:s/>the<text:s/>SoEs<text:s/>assessment<text:s/>independently,<text:s/>while<text:s/>continuing<text:s/>engagement<text:s/>with<text:s/>SIGA<text:s/>to<text:s/>integrate<text:s/>resulting<text:s/>proposals<text:s/>into<text:s/>the<text:s/>Constitutional<text:s/>Review<text:s/>Committee<text:s/>(CRC)<text:s/>reform<text:s/>process.<text:s/>This<text:s/>adaptive<text:s/>approach<text:s/>is<text:s/>intended<text:s/>to<text:s/>mitigate<text:s/>delivery<text:s/>constraints,<text:s/>address<text:s/>data<text:s/>access<text:s/>challenges,<text:s/>and<text:s/>enhance<text:s/>the<text:s/>relevance,<text:s/>traction,<text:s/>and<text:s/>potential<text:s/>uptake<text:s/>of<text:s/>SoEs<text:s/>accountability<text:s/>reform<text:s/>recommendations.</text:span></text:p>
      <text:p text:style-name="P343"/>
      <text:p text:style-name="P344"><text:span text:style-name="T344_1">Similarly,<text:s/>ACEP</text:span><text:span text:style-name="T344_2">’s<text:s/>planned<text:s/>engagement<text:s/>with<text:s/>Parliament’s<text:s/>Citizens’<text:s/>Bureau</text:span><text:span text:style-name="T344_3">,</text:span><text:span text:style-name="T344_4"><text:s/>once<text:s/>again</text:span><text:span text:style-name="T344_5">,</text:span><text:span text:style-name="T344_6"><text:s/>suffered<text:s/>delays<text:s/></text:span><text:span text:style-name="T344_7">causing<text:s/>for<text:s/></text:span><text:span text:style-name="T344_8">reviewed<text:s/>strategy.<text:s/>Both<text:s/>situations<text:s/>highlight<text:s/>the<text:s/>need<text:s/>for<text:s/>flexibility<text:s/>and<text:s/>adaptivity<text:s/>during<text:s/>implementation.</text:span></text:p>
      <text:p text:style-name="P345"/>
      <text:p text:style-name="P346"><text:span text:style-name="T346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47"/>
      <text:p text:style-name="P348"><text:span text:style-name="T348_1">As<text:s/>part<text:s/>of<text:s/>a<text:s/>comprehensive<text:s/>logframe<text:s/>review<text:s/>undertaken,<text:s/>indicators<text:s/>and<text:s/>milestones<text:s/>were<text:s/>revised<text:s/>to<text:s/>strengthen<text:s/>measurability<text:s/>and<text:s/>improve<text:s/>alignment<text:s/>with<text:s/>delivery<text:s/>partner<text:s/>projects.<text:s/></text:span><text:span text:style-name="T348_2"><text:s/>The<text:s/>output<text:s/>changed<text:s/>from<text:s/>“</text:span><text:span text:style-name="T348_3">Enhanced<text:s/>citizens<text:s/>engagement<text:s/>with<text:s/>state<text:s/>institution<text:s/>and<text:s/>processes</text:span><text:span text:style-name="T348_4"><text:s/>to<text:s/>“</text:span><text:span text:style-name="T348_5">Strengthened<text:s/>CSO<text:s/>capacity,<text:s/>platforms,<text:s/>and<text:s/>mechanisms<text:s/>for<text:s/>citizens<text:s/>to<text:s/>engage<text:s/>state<text:s/>actors<text:s/>and<text:s/>demand<text:s/>accountability,<text:s/>transparency,<text:s/>human<text:s/>rights<text:s/>and<text:s/>anti-corruption<text:s/>reforms</text:span><text:span text:style-name="T348_6">”</text:span></text:p>
      <text:p text:style-name="P349"/>
      <text:p text:style-name="P350"><text:span text:style-name="T350_1">In<text:s/>addition,<text:s/>the<text:s/>output<text:s/>weighting<text:s/>was<text:s/>increased<text:s/>from<text:s/>30%<text:s/>to<text:s/>45%<text:s/>to<text:s/>reflect<text:s/>the<text:s/>expanded<text:s/>scope<text:s/>and<text:s/>scale<text:s/>of<text:s/>initiatives<text:s/>delivered<text:s/>under<text:s/>this<text:s/>output.</text:span></text:p>
      <text:p text:style-name="P351"/>
      <text:p text:style-name="P352"><text:span text:style-name="T35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53"><text:span text:style-name="T353_1">Lessons<text:s/>learned<text:s/>from<text:s/>programme<text:s/>delivery</text:span></text:p>
      <text:list text:style-name="LS26" xml:id="list63">
        <text:list-item>
          <text:p text:style-name="P354"><text:span text:style-name="T354_1">Tailored,<text:s/>practice</text:span><text:span text:style-name="T354_2">‑oriented<text:s/>capacity<text:s/>building<text:s/>delivers<text:s/>more<text:s/>sustainable<text:s/>skills<text:s/>outcomes.</text:span><text:span text:style-name="T354_3"><text:s/>Experience<text:s/>from<text:s/>journalist<text:s/>engagement<text:s/>showed<text:s/>that<text:s/>differentiated<text:s/>and<text:s/>hands</text:span><text:span text:style-name="T354_4">‑on<text:s/>approaches—anchored<text:s/>in<text:s/>real<text:s/>cases<text:s/>and<text:s/>reinforced<text:s/>through<text:s/>mentoring—led<text:s/>to<text:s/>stronger<text:s/>skills<text:s/>acquisition<text:s/>and<text:s/>confidence,<text:s/>especially<text:s/>among<text:s/>early</text:span><text:span text:style-name="T354_5">‑career<text:s/>and<text:s/>student<text:s/>journalists.<text:s/>Incorporating<text:s/>pre</text:span><text:span text:style-name="T354_6">‑assessments<text:s/>and<text:s/>extended<text:s/>practical<text:s/>learning<text:s/>proved<text:s/>critical<text:s/>in<text:s/>addressing<text:s/>uneven<text:s/>outcomes.</text:span></text:p>
        </text:list-item>
        <text:list-item>
          <text:p text:style-name="P355"><text:span text:style-name="T355_1">Inclusive<text:s/>multi</text:span><text:span text:style-name="T355_2">‑stakeholder<text:s/>engagement<text:s/>improves<text:s/>the<text:s/>relevance<text:s/>and<text:s/>quality<text:s/>of<text:s/>reform<text:s/>insights.</text:span><text:span text:style-name="T355_3"><text:s/>Meaningful<text:s/>participation<text:s/>by<text:s/>persons<text:s/>with<text:s/>disabilities,<text:s/>market<text:s/>women,<text:s/>traditional<text:s/>authorities,<text:s/>and<text:s/>grassroots<text:s/>actors<text:s/>across<text:s/>regional<text:s/>and<text:s/>local<text:s/>processes<text:s/>generated<text:s/>more<text:s/>grounded<text:s/>analysis<text:s/>of<text:s/>governance<text:s/>failures<text:s/>and<text:s/>better<text:s/>reflected<text:s/>citizen<text:s/>lived<text:s/>experiences.</text:span></text:p>
        </text:list-item>
        <text:list-item>
          <text:p text:style-name="P356"><text:span text:style-name="T356_1">Mixed</text:span><text:span text:style-name="T356_2">‑methods<text:s/>research<text:s/>combined<text:s/>with<text:s/>trust</text:span><text:span text:style-name="T356_3">‑building<text:s/>is<text:s/>essential<text:s/>in<text:s/>politically<text:s/>sensitive<text:s/>accountability<text:s/>contexts.</text:span><text:span text:style-name="T356_4"><text:s/>The<text:s/>use<text:s/>of<text:s/>KIIs,<text:s/>FGDs,<text:s/>and<text:s/>ethnographic<text:s/>approaches—supported<text:s/>by<text:s/>sustained<text:s/>relationship</text:span><text:span text:style-name="T356_5">‑building—enabled<text:s/>the<text:s/>programme<text:s/>to<text:s/>surface<text:s/>politically<text:s/>sensitive<text:s/>dynamics<text:s/>that<text:s/>would<text:s/>not<text:s/>have<text:s/>emerged<text:s/>through<text:s/>single</text:span><text:span text:style-name="T356_6">‑method<text:s/>or<text:s/>extractive<text:s/>research<text:s/>approaches.</text:span></text:p>
        </text:list-item>
        <text:list-item>
          <text:p text:style-name="P357"><text:span text:style-name="T357_1">Clear<text:s/>coordination<text:s/>structures<text:s/>enhance<text:s/>the<text:s/>effectiveness<text:s/>of<text:s/>multi</text:span><text:span text:style-name="T357_2">‑actor<text:s/>platforms.</text:span><text:span text:style-name="T357_3"><text:s/>Delivery<text:s/>experience<text:s/>from<text:s/>the<text:s/>CSO<text:s/>Platform<text:s/>on<text:s/>Constitutional<text:s/>Reform<text:s/>highlighted<text:s/>the<text:s/>value<text:s/>of<text:s/>clearly<text:s/>defined<text:s/>roles,<text:s/>thematic<text:s/>working<text:s/>groups,<text:s/>and<text:s/>communication<text:s/>channels<text:s/>in<text:s/>sustaining<text:s/>coherence,<text:s/>operational<text:s/>efficiency,<text:s/>and<text:s/>collective<text:s/>advocacy<text:s/>impact.</text:span></text:p>
        </text:list-item>
      </text:list>
      <text:p text:style-name="P358"/>
      <text:p text:style-name="P359"><text:span text:style-name="T359_1">Recommendations<text:s/></text:span></text:p>
      <text:list text:style-name="LS21" xml:id="list67">
        <text:list-item>
          <text:p text:style-name="P360"><text:span text:style-name="T360_1">Introduce<text:s/></text:span><text:span text:style-name="T360_2">a</text:span><text:span text:style-name="T360_3"><text:s/></text:span><text:span text:style-name="T360_4">log<text:s/>frame</text:span><text:span text:style-name="T360_5"><text:s/>indicator<text:s/>to<text:s/>measure<text:s/></text:span><text:span text:style-name="T360_6">the<text:s/>number<text:s/>of<text:s/></text:span><text:span text:style-name="T360_7">beneficiaries<text:s/>reached</text:span><text:span text:style-name="T360_8"><text:s/>by<text:s/>im</text:span><text:span text:style-name="T360_9">plementers.<text:s/></text:span></text:p>
        </text:list-item>
        <text:list-item>
          <text:p text:style-name="P361"><text:span text:style-name="T361_1">Strengthen<text:s/>the<text:s/>LANET<text:s/>model<text:s/>through<text:s/>formal<text:s/>action<text:s/>trackers<text:s/>with<text:s/>response<text:s/>timelines,<text:s/>escalation<text:s/>mechanisms<text:s/>for<text:s/>non-compliance,<text:s/>and<text:s/>peer-learning<text:s/>exchanges<text:s/>across<text:s/>districts<text:s/>to<text:s/>sustain<text:s/>performance<text:s/>and<text:s/>consistency.<text:s/></text:span></text:p>
        </text:list-item>
      </text:list>
      <text:p text:style-name="P362"/>
      <text:p text:style-name="P363"/>
      <text:p text:style-name="P364"/>
      <text:p text:style-name="P365"/>
      <text:p text:style-name="P366"/>
      <table:table table:style-name="Table12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31">
          <table:table-cell table:style-name="Cell103">
            <text:p text:style-name="P367"><text:span text:style-name="T367_1">Output<text:s/>Title<text:s/></text:span></text:p>
          </table:table-cell>
          <table:table-cell table:style-name="Cell104" table:number-columns-spanned="4">
            <text:p text:style-name="P368"><text:span text:style-name="T368_1">Enhanced<text:s/>state<text:s/>actors'<text:s/>capacity,<text:s/>motivation<text:s/>and<text:s/>responsiveness<text:s/>to<text:s/>strengthen<text:s/>legislative<text:s/>and<text:s/>institutional<text:s/>frameworks<text:s/>and<text:s/>improve<text:s/>transparency,<text:s/>accountability,<text:s/>human<text:s/>rights<text:s/>and<text:s/>reduce<text:s/>corruption<text:s/></text:span></text:p>
          </table:table-cell>
          <table:covered-table-cell/>
          <table:covered-table-cell/>
          <table:covered-table-cell/>
        </table:table-row>
        <table:table-row table:style-name="Row32">
          <table:table-cell table:style-name="Cell105" table:number-columns-spanned="2">
            <text:p text:style-name="P369"><text:span text:style-name="T369_1">Output<text:s/>number:<text:s/></text:span></text:p>
          </table:table-cell>
          <table:covered-table-cell/>
          <table:table-cell table:style-name="Cell106">
            <text:p text:style-name="P370"><text:span text:style-name="T370_1">3</text:span></text:p>
          </table:table-cell>
          <table:table-cell table:style-name="Cell107">
            <text:p text:style-name="P371"><text:span text:style-name="T371_1">Output<text:s/>Score:<text:s/></text:span></text:p>
          </table:table-cell>
          <table:table-cell table:style-name="Cell108">
            <text:p text:style-name="P372"><text:span text:style-name="T372_1">A</text:span></text:p>
          </table:table-cell>
        </table:table-row>
        <table:table-row table:style-name="Row33">
          <table:table-cell table:style-name="Cell109" table:number-columns-spanned="2">
            <text:p text:style-name="P373"><text:span text:style-name="T373_1">Impact<text:s/>weighting<text:s/>(%):<text:s text:c="2"/></text:span></text:p>
          </table:table-cell>
          <table:covered-table-cell/>
          <table:table-cell table:style-name="Cell110">
            <text:p text:style-name="P374"><text:span text:style-name="T374_1">45</text:span><text:span text:style-name="T374_2">%</text:span></text:p>
          </table:table-cell>
          <table:table-cell table:style-name="Cell111">
            <text:p text:style-name="P375"><text:span text:style-name="T375_1">Weighting<text:s/>revised<text:s/>since<text:s/>last<text:s/>AR?<text:s/></text:span></text:p>
          </table:table-cell>
          <table:table-cell table:style-name="Cell112">
            <text:p text:style-name="P376"><text:span text:style-name="T376_1">Yes,<text:s/></text:span><text:span text:style-name="T376_2">up<text:s/></text:span></text:p>
          </table:table-cell>
        </table:table-row>
      </table:table>
      <text:p text:style-name="P377"/>
      <table:table table:style-name="Table13">
        <table:table-column table:style-name="Column43"/>
        <table:table-column table:style-name="Column44"/>
        <table:table-column table:style-name="Column45"/>
        <table:table-row table:style-name="Row34">
          <table:table-cell table:style-name="Cell113">
            <text:p text:style-name="P378"><text:span text:style-name="T378_1">Indicator(s)</text:span></text:p>
          </table:table-cell>
          <table:table-cell table:style-name="Cell114">
            <text:p text:style-name="P379"><text:span text:style-name="T379_1">Milestone(s)<text:s/>for<text:s/>this<text:s/>review</text:span></text:p>
          </table:table-cell>
          <table:table-cell table:style-name="Cell115">
            <text:p text:style-name="P380"><text:span text:style-name="T380_1">Progress<text:s/></text:span></text:p>
          </table:table-cell>
        </table:table-row>
        <table:table-row table:style-name="Row35">
          <table:table-cell table:style-name="Cell116">
            <text:p text:style-name="P381"><text:span text:style-name="T381_1">3.1<text:s/></text:span><text:span text:style-name="T381_2">Percentage<text:s/>of<text:s text:c="2"/>ICAR<text:s/>supported<text:s/>cases<text:s/>making<text:s/>4<text:s text:c="2"/>steps<text:s/>or<text:s/>more<text:s/>towards<text:s/>conviction<text:s/>or<text:s/>asset<text:s/>confiscation</text:span></text:p>
          </table:table-cell>
          <table:table-cell table:style-name="Cell117">
            <text:p text:style-name="P382"><text:span text:style-name="T382_1">0</text:span></text:p>
          </table:table-cell>
          <table:table-cell table:style-name="Cell118">
            <text:p text:style-name="P383"><text:span text:style-name="T383_1">2-<text:s/>Exceeded<text:s/></text:span></text:p>
            <text:p text:style-name="P384"><text:span text:style-name="T384_1">The<text:s/>two<text:s/>cases<text:s/>moved<text:s/>4<text:s/>steps</text:span><text:span text:style-name="T384_2">-</text:span><text:span text:style-name="T384_3">the<text:s/>GES<text:s/>(Ghana<text:s/>Educational<text:s/>Service)<text:s/>case<text:s/>and<text:s/>the<text:s/>National<text:s/>Petroleum<text:s/>Authority<text:s/>(NPA<text:s/>case).<text:s/></text:span></text:p>
            <text:p text:style-name="P385"/>
            <text:p text:style-name="P386"/>
          </table:table-cell>
        </table:table-row>
        <table:table-row table:style-name="Row36">
          <table:table-cell table:style-name="Cell119">
            <text:p text:style-name="P387"><text:span text:style-name="T387_1">3.2<text:s/>%<text:s/>Increase<text:s/>in<text:s/>cases<text:s/>received<text:s/>through<text:s/>the<text:s/>Citizens<text:s/>Eye.<text:s text:c="2"/></text:span></text:p>
          </table:table-cell>
          <table:table-cell table:style-name="Cell120">
            <text:p text:style-name="P388"><text:span text:style-name="T388_1">20%</text:span></text:p>
          </table:table-cell>
          <table:table-cell table:style-name="Cell121">
            <text:p text:style-name="P389"><text:span text:style-name="T389_1">0-Not<text:s/>met<text:s/></text:span></text:p>
            <text:p text:style-name="P390"><text:span text:style-name="T390_1">The<text:s/></text:span><text:span text:style-name="T390_2">C</text:span><text:span text:style-name="T390_3">itizen<text:s/></text:span><text:span text:style-name="T390_4">E</text:span><text:span text:style-name="T390_5">ye<text:s/>had<text:s/>technical<text:s/></text:span><text:span text:style-name="T390_6">challenges<text:s/></text:span><text:span text:style-name="T390_7">which<text:s/>are<text:s/></text:span><text:span text:style-name="T390_8">currently<text:s/>being<text:s/>resolved.<text:s/></text:span></text:p>
          </table:table-cell>
        </table:table-row>
        <table:table-row table:style-name="Row37">
          <table:table-cell table:style-name="Cell122">
            <text:p text:style-name="P391"><text:span text:style-name="T391_1">3.3<text:s/>Number<text:s/>of<text:s/>tools<text:s/>or<text:s/>processes<text:s/>adopted<text:s/>and<text:s/>applied<text:s/>by<text:s/>partner<text:s/>agencies<text:s/>to<text:s/>enhance<text:s/>the<text:s/>conduct<text:s/>of<text:s/>investigations<text:s/>and<text:s/>prosecutions</text:span></text:p>
          </table:table-cell>
          <table:table-cell table:style-name="Cell123">
            <text:p text:style-name="P392"><text:span text:style-name="T392_1">Two</text:span></text:p>
          </table:table-cell>
          <table:table-cell table:style-name="Cell124">
            <text:p text:style-name="P393"><text:span text:style-name="T393_1">2-<text:s/>Met<text:s/></text:span></text:p>
            <text:p text:style-name="P394"/>
            <text:list text:style-name="LS8" xml:id="list69">
              <text:list-item>
                <text:p text:style-name="P395"><text:span text:style-name="T395_1">Operational<text:s/>restructuring<text:s/>delivered<text:s/>–<text:s/>The<text:s/>team<text:s/>produced<text:s/>an<text:s/>evidence</text:span><text:span text:style-name="T395_2">‑</text:span><text:span text:style-name="T395_3">based<text:s/>recommendation<text:s/>to<text:s/>merge<text:s/>the<text:s/>Investigation<text:s/>and<text:s/>Asset<text:s/>Recovery<text:s/>&amp;<text:s/>Management<text:s/>Divisions<text:s/>into<text:s/>a<text:s/>single,<text:s/>integrated<text:s/>unit<text:s/>capable<text:s/>of<text:s/>delivering<text:s/>end</text:span><text:span text:style-name="T395_4">‑</text:span><text:span text:style-name="T395_5">to</text:span><text:span text:style-name="T395_6">‑</text:span><text:span text:style-name="T395_7">end<text:s/>investigations.</text:span></text:p>
              </text:list-item>
            </text:list>
            <text:p text:style-name="P396"/>
            <text:list text:style-name="LS8" xml:id="list70" text:continue-list="list69">
              <text:list-item>
                <text:p text:style-name="P397"><text:span text:style-name="T397_1">Investigation<text:s/>strategy<text:s/>developed<text:s/>–<text:s/>In<text:s/>response<text:s/>to<text:s/>the<text:s/>need<text:s/>for<text:s/>a<text:s/>clear<text:s/>investigation<text:s/>pathway,<text:s/>the<text:s/>team<text:s/>developed<text:s/>guidance<text:s/>and<text:s/>documentation<text:s/>for<text:s/>senior<text:s/>managers<text:s/>on<text:s/>leading<text:s/>investigations,<text:s/>including<text:s/>key<text:s/>components<text:s/>required<text:s/>for<text:s/>a<text:s/>robust,<text:s/>complaint</text:span><text:span text:style-name="T397_2">‑</text:span><text:span text:style-name="T397_3">driven<text:s/>investigation<text:s/>strategy.</text:span></text:p>
              </text:list-item>
            </text:list>
          </table:table-cell>
        </table:table-row>
        <table:table-row table:style-name="Row38">
          <table:table-cell table:style-name="Cell125">
            <text:p text:style-name="P398"><text:span text:style-name="T398_1">3.4<text:s/>Number<text:s/>of<text:s/>trainees<text:s/>successfully<text:s/>completed<text:s/>ICAR<text:s/>training<text:s/>supported<text:s/>by<text:s/>GGP</text:span></text:p>
          </table:table-cell>
          <table:table-cell table:style-name="Cell126">
            <text:p text:style-name="P399"><text:span text:style-name="T399_1">40</text:span></text:p>
          </table:table-cell>
          <table:table-cell table:style-name="Cell127">
            <text:p text:style-name="P400"><text:span text:style-name="T400_1">82</text:span><text:span text:style-name="T400_2">-<text:s/></text:span><text:span text:style-name="T400_3">Exceeded.<text:s/></text:span></text:p>
            <text:p text:style-name="P401"><text:span text:style-name="T401_1">Six<text:s/>(6)<text:s/>training<text:s/>courses<text:s/>on<text:s/>(i)<text:s/>search<text:s/>and<text:s/>exhibit<text:s/>handling<text:s/>and<text:s/>(ii)Investigative<text:s/>interview<text:s/></text:span><text:span text:style-name="T401_2">for<text:s/>operational<text:s/>investigators<text:s/>were<text:s/>conducted.<text:s/></text:span></text:p>
            <text:p text:style-name="P402"/>
          </table:table-cell>
        </table:table-row>
        <table:table-row table:style-name="Row39">
          <table:table-cell table:style-name="Cell128">
            <text:p text:style-name="P403"><text:span text:style-name="T403_1">3.5<text:s/>Level<text:s/>of<text:s/>design<text:s/>of<text:s/>Comprehensive<text:s/>Asset<text:s/>Declaration<text:s/>Manual-<text:s/>edit<text:s/>wording</text:span></text:p>
          </table:table-cell>
          <table:table-cell table:style-name="Cell129">
            <text:p text:style-name="P404"><text:span text:style-name="T404_1">Draft<text:s/>Comprehensive<text:s/>Asset<text:s/>Declaration<text:s/>Manual<text:s/></text:span><text:span text:style-name="T404_2">validated</text:span><text:span text:style-name="T404_3"><text:s/>with<text:s/>stakeholders</text:span></text:p>
          </table:table-cell>
          <table:table-cell table:style-name="Cell130">
            <text:p text:style-name="P405"><text:span text:style-name="T405_1">Met<text:s/></text:span></text:p>
            <text:p text:style-name="P406"><text:span text:style-name="T406_1">The<text:s/>Ghana<text:s/>Audit<text:s/>Service<text:s/>has<text:s/>completed<text:s/>a<text:s/>draft<text:s/>of<text:s/>the<text:s/>report,<text:s/>which<text:s/>is<text:s/>currently<text:s/>undergoing<text:s/>internal<text:s/>review<text:s/></text:span><text:span text:style-name="T406_2">and<text:s/>validation</text:span><text:span text:style-name="T406_3">.</text:span><text:span text:style-name="T406_4"><text:s/></text:span></text:p>
          </table:table-cell>
        </table:table-row>
      </table:table>
      <text:p text:style-name="P407"/>
      <text:p text:style-name="P408"><text:span text:style-name="T408_1">Briefly<text:s/>describe<text:s/>the<text:s/>output’s<text:s/>activities<text:s/>and<text:s/>provide<text:s/>supporting<text:s/>narrative<text:s/>for<text:s/>the<text:s/>score.<text:s/></text:span><text:span text:style-name="T408_2">[max<text:s/>1/2<text:s/>page]<text:s/></text:span></text:p>
      <text:p text:style-name="P409"/>
      <text:p text:style-name="P410"><text:span text:style-name="T410_1">Output<text:s/>3<text:s/>supports<text:s/>institutional<text:s/>strengthening<text:s/>of<text:s/>the<text:s/>Office<text:s/>of<text:s/>the<text:s/>Special<text:s/>Prosecutor<text:s/>(OSP)<text:s/>and<text:s/>audit<text:s/>accountability<text:s/>through<text:s/>ACEP’s<text:s/>work<text:s/>with<text:s/>the<text:s/>Ghana<text:s/>Audit<text:s/>Service<text:s/>(GAS).<text:s/>The<text:s/>audit<text:s/>strand<text:s/>complements<text:s/>the<text:s/>UK<text:s/>National<text:s/>Audit<text:s/>Office<text:s/>(NAO)–GAS<text:s/>peer</text:span><text:span text:style-name="T410_2">‑</text:span><text:span text:style-name="T410_3">to</text:span><text:span text:style-name="T410_4">‑</text:span><text:span text:style-name="T410_5">peer<text:s/>partnership<text:s/>by<text:s/>strengthening<text:s/>citizen<text:s/>and<text:s/>media<text:s/>engagement<text:s/>with<text:s/>audit<text:s/>findings,<text:s/>with<text:s/>the<text:s/>objective<text:s/>of<text:s/>improving<text:s/>the<text:s/>accuracy<text:s/>of<text:s/>media<text:s/>reporting<text:s/>and<text:s/>increasing<text:s/>citizen<text:s/>reporting<text:s/>through<text:s/>the<text:s/>Citizens’<text:s/>Eye<text:s/>Platform.<text:s/>In<text:s/>parallel,<text:s/>ACEP<text:s/>provided<text:s/>technical<text:s/>assistance<text:s/>to<text:s/>support<text:s/>GAS<text:s/>to<text:s/>undertake<text:s/>an<text:s/>audit<text:s/>of<text:s/>the<text:s/>National<text:s/>Petroleum<text:s/>Authority<text:s/>(NPA).<text:s/>A<text:s/>draft<text:s/>audit<text:s/>report</text:span><text:span text:style-name="T410_6"><text:s/>on<text:s/>NPA</text:span><text:span text:style-name="T410_7"><text:s/>has<text:s/>been<text:s/>completed<text:s/>and<text:s/>shared<text:s/>with<text:s/>NAO<text:s/>for<text:s/>quality<text:s/>assurance<text:s/>and<text:s/>review.</text:span></text:p>
      <text:p text:style-name="P411"/>
      <text:p text:style-name="P412"><text:span text:style-name="T412_1">Indicator<text:s/>3.1<text:s/>(Progression<text:s/>of<text:s/>ICAR</text:span><text:span text:style-name="T412_2">‑</text:span><text:span text:style-name="T412_3">supported<text:s/>OSP<text:s/>cases).</text:span></text:p>
      <text:p text:style-name="P413"><text:span text:style-name="T413_1">Two<text:s/>of<text:s/>ten<text:s/>ICAR-supported<text:s/>cases<text:s/>progressed<text:s/>by<text:s/>four<text:s/>stages,<text:s/>exceeding<text:s/>a<text:s/>zero<text:s/>target.<text:s/>Advances<text:s/>included<text:s/>asset<text:s/>valuation,<text:s/>strengthened<text:s/>inter-agency<text:s/>coordination,<text:s/>and<text:s/>initiation<text:s/>of<text:s/>financial<text:s/>investigations<text:s/>in<text:s/>a<text:s/>Ghana<text:s/>Education<text:s/>Service<text:s/>case,<text:s/>and<text:s/>witness<text:s/>identification,<text:s/>interviews,<text:s/>and<text:s/>IACCC<text:s/>referrals<text:s/>via<text:s/>the<text:s/>UK<text:s/>NCA<text:s/>in<text:s/>an<text:s/>NPA<text:s/>case.<text:s/>Overall,<text:s/>ICAR<text:s/>supported<text:s/>at<text:s/>least<text:s/>ten<text:s/>high-profile<text:s/>cases,<text:s/>with<text:s/>engagement<text:s/>triggered<text:s/>by<text:s/>OSP-identified<text:s/>bottlenecks.<text:s/>Institutional<text:s/>restructuring<text:s/>also<text:s/>identified<text:s/>nine<text:s/>additional<text:s/>high-risk<text:s/>cases,<text:s/>requiring<text:s/>reprioritisation<text:s/>in<text:s/>the<text:s/>next<text:s/>period.</text:span></text:p>
      <text:p text:style-name="P414"/>
      <text:p text:style-name="P415"><text:span text:style-name="T415_1">Indicator<text:s/>3.2<text:s/>(Citizen<text:s/>reporting<text:s/>through<text:s/>the<text:s/>Citizens’<text:s/>Eye<text:s/>Platform).</text:span></text:p>
      <text:p text:style-name="P416"/>
      <text:p text:style-name="P417"><text:span text:style-name="T417_1">Progress<text:s/>was<text:s/>constrained<text:s/>by<text:s/>external<text:s/>technical<text:s/>issues<text:s/>affecting<text:s/>the<text:s/>Citizens’<text:s/>Eye<text:s/>Platform,<text:s/>outside<text:s/>GGP’s<text:s/>control.<text:s/>Despite<text:s/>delivering<text:s/>all<text:s/>planned<text:s/>activities—including<text:s/>journalist<text:s/>training<text:s/>and<text:s/>promotional<text:s/>materials—the<text:s/>target<text:s/>was<text:s/>not<text:s/>met.<text:s/>The<text:s/>Annual<text:s/>Review<text:s/>noted<text:s/>that<text:s/>GAS<text:s/>is<text:s/>receiving<text:s/>support<text:s/>from<text:s/>GIZ<text:s/>to<text:s/>address<text:s/>these<text:s/>issues.<text:s/>Nonetheless,<text:s/>qualitative<text:s/>gains<text:s/>were<text:s/>achieved:<text:s/>post</text:span><text:span text:style-name="T417_2">‑training<text:s/>evaluations<text:s/>show<text:s/>improved<text:s/>journalist<text:s/>capacity,<text:s/>and<text:s/>ACEP<text:s/>partnered<text:s/>with<text:s/>22<text:s/>radio<text:s/>stations<text:s/>nationwide<text:s/>(8<text:s/>private,<text:s/>14<text:s/>public/GBC)<text:s/>to<text:s/>promote<text:s/>citizen<text:s/>awareness<text:s/>and<text:s/>reporting.</text:span></text:p>
      <text:p text:style-name="P418"/>
      <text:p text:style-name="P419"><text:span text:style-name="T419_1">Indicator<text:s/>3.3<text:s/>(Institutional<text:s/>tools<text:s/>and<text:s/>systems<text:s/>embedded).</text:span></text:p>
      <text:p text:style-name="P420"/>
      <text:p text:style-name="P421"><text:span text:style-name="T421_1">ICAR<text:s/>enabled<text:s/>two<text:s/>key<text:s/>operational<text:s/>reforms<text:s/>within<text:s/>the<text:s/>OSP:<text:s/>merging<text:s/>investigations<text:s/>and<text:s/>asset<text:s/>recovery<text:s/>into<text:s/>a<text:s/>single<text:s/>directorate<text:s/>to<text:s/>strengthen<text:s/>case<text:s/>management<text:s/>and<text:s/>introducing<text:s/>parallel<text:s/>financial<text:s/>investigations<text:s/>with<text:s/>prosecution</text:span><text:span text:style-name="T421_2">informed<text:s/>approaches<text:s/>to<text:s/>support<text:s/>early<text:s/>asset<text:s/>tracing<text:s/>and<text:s/>recovery.<text:s/>Additional<text:s/>structural<text:s/>reforms<text:s/>have<text:s/>been<text:s/>agreed<text:s/>and<text:s/>are<text:s/>being<text:s/>implemented.</text:span></text:p>
      <text:p text:style-name="P422"/>
      <text:p text:style-name="P423"><text:span text:style-name="T423_1">Indicator<text:s/>3.4<text:s/>(Capacity<text:s/>building).</text:span></text:p>
      <text:p text:style-name="P424"><text:span text:style-name="T424_1">T</text:span><text:span text:style-name="T424_2">raining<text:s/>significantly<text:s/>exceeded<text:s/>targets,<text:s/>reaching<text:s/>82<text:s/>personnel<text:s/>against<text:s/>a<text:s/>target<text:s/>of<text:s/>40<text:s/>across<text:s/>six<text:s/>courses<text:s/>(search<text:s/>and<text:s/>exhibit<text:s/>handling,<text:s/>investigative<text:s/>interviewing,<text:s/>and<text:s/>financial<text:s/>investigation/asset<text:s/>recovery).<text:s/>The<text:s/>programme<text:s/>strengthened<text:s/>inter</text:span><text:span text:style-name="T424_3">agency<text:s/>collaboration,<text:s/>engaging<text:s/>ten<text:s/>institutions<text:s/>including<text:s/>the<text:s/>judiciary<text:s/>and<text:s/>GRA.<text:s/>OSP<text:s/>leadership<text:s/>reported<text:s/>observable<text:s/>improvements<text:s/>in<text:s/>beneficiary<text:s/>performance<text:s/>and<text:s/>requested<text:s/>expanded<text:s/>training,<text:s/>including<text:s/>a<text:s/>Training<text:s/>of<text:s/>Trainers<text:s/>approach.</text:span></text:p>
      <text:p text:style-name="P425"/>
      <text:p text:style-name="P426"><text:span text:style-name="T426_1">Indicator<text:s/>3.5<text:s/>(Asset<text:s/>declaration<text:s/>guidance).</text:span></text:p>
      <text:p text:style-name="P427"><text:span text:style-name="T427_1">Progress<text:s/>was<text:s/>made<text:s/>on<text:s/>the<text:s/>development<text:s/>of<text:s/>a<text:s/>comprehensive<text:s/>asset<text:s/>declaration<text:s/>manual<text:s/>for<text:s/>GAS.<text:s/>The<text:s/>draft<text:s/>manual<text:s/>is<text:s/>currently<text:s/>undergoing<text:s/>internal<text:s/>review<text:s/>and<text:s/>validation.</text:span></text:p>
      <text:p text:style-name="P428"/>
      <text:p text:style-name="P429"><text:span text:style-name="T42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429_2">[1<text:s/>paragraph]</text:span></text:p>
      <text:p text:style-name="P430"/>
      <text:p text:style-name="P431"><text:span text:style-name="T431_1">Similar<text:s/>to<text:s/>output<text:s/>2,<text:s/>this<text:s/>output<text:s/>was<text:s/>reviewed<text:s/></text:span><text:span text:style-name="T431_2">under<text:s/>the<text:s/>guidance<text:s/>of<text:s/>the<text:s/>MEL<text:s/>consultant<text:s/>to<text:s/>adequately<text:s/>reflect<text:s/>delivery<text:s/>partner’s<text:s/>project.<text:s/>New<text:s/>indicators<text:s/>were<text:s/>introduced<text:s/>to<text:s/>capture<text:s/></text:span><text:span text:style-name="T431_3">the<text:s/>expansion<text:s/>of<text:s/>ACEP’s<text:s/>project<text:s/>to<text:s/>include<text:s/>a<text:s/>collaboration<text:s/>with<text:s/>GAS<text:s/>to<text:s/>promote<text:s/>engagements<text:s/>on<text:s/>audit<text:s/></text:span><text:span text:style-name="T431_4">findings<text:s/>while<text:s/>targets<text:s/>were<text:s/>set<text:s/>for<text:s/>the<text:s/>ICAR<text:s/>support<text:s/>to<text:s/>OSP<text:s/>which<text:s/>commenced<text:s/>in<text:s/>June<text:s/>2025.<text:s/></text:span><text:span text:style-name="T431_5">Again,<text:s/>the<text:s/>output<text:s/>weighting<text:s/>was<text:s/>increased<text:s/>from<text:s/>30<text:s/>%<text:s/>to<text:s/>45%<text:s/>to<text:s/>reflect<text:s/></text:span><text:span text:style-name="T431_6">the<text:s/>increased<text:s/>scale<text:s/>of<text:s/>deliverables.<text:s/></text:span></text:p>
      <text:p text:style-name="P432"/>
      <text:p text:style-name="P433"><text:span text:style-name="T43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33_2">[1-2<text:s/>paragraphs]</text:span></text:p>
      <text:p text:style-name="P434"/>
      <text:p text:style-name="P435"><text:span text:style-name="T435_1">Recommendations<text:s/></text:span></text:p>
      <text:list text:style-name="LS26" xml:id="list71">
        <text:list-item>
          <text:p text:style-name="P436"><text:span text:style-name="T436_1">By<text:s/>June<text:s/>2026</text:span><text:span text:style-name="T436_2">,<text:s/>BHC<text:s/>Accra<text:s/>should<text:s/>engage<text:s/>ICAR<text:s/>to<text:s/>agree<text:s/>mitigation<text:s/>measures<text:s/>to<text:s/>safeguard<text:s/>continued<text:s/>support<text:s/>in<text:s/>the<text:s/>event<text:s/>that<text:s/>a<text:s/>Supreme<text:s/>Court<text:s/>ruling<text:s/>renders<text:s/>the<text:s/>OSP<text:s/>ineffective</text:span><text:span text:style-name="T436_3">.</text:span></text:p>
        </text:list-item>
      </text:list>
      <text:p text:style-name="P437"/>
      <text:p text:style-name="P438"/>
      <text:p text:style-name="P439"/>
      <table:table table:style-name="Table14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40">
          <table:table-cell table:style-name="Cell131">
            <text:p text:style-name="P440"><text:span text:style-name="T440_1">Output<text:s/>Title<text:s/></text:span></text:p>
          </table:table-cell>
          <table:table-cell table:style-name="Cell132" table:number-columns-spanned="4">
            <text:p text:style-name="P441"><text:span text:style-name="T441_1">Strengthened<text:s/>diplomacy<text:s/>to<text:s/>advance<text:s/>democracy<text:s/>and<text:s/>rule<text:s/>of<text:s/>law<text:s/></text:span></text:p>
          </table:table-cell>
          <table:covered-table-cell/>
          <table:covered-table-cell/>
          <table:covered-table-cell/>
        </table:table-row>
        <table:table-row table:style-name="Row41">
          <table:table-cell table:style-name="Cell133" table:number-columns-spanned="2">
            <text:p text:style-name="P442"><text:span text:style-name="T442_1">Output<text:s/>number:<text:s/></text:span></text:p>
          </table:table-cell>
          <table:covered-table-cell/>
          <table:table-cell table:style-name="Cell134">
            <text:p text:style-name="P443"><text:span text:style-name="T443_1">4</text:span></text:p>
          </table:table-cell>
          <table:table-cell table:style-name="Cell135">
            <text:p text:style-name="P444"><text:span text:style-name="T444_1">Output<text:s/>Score:<text:s/></text:span></text:p>
          </table:table-cell>
          <table:table-cell table:style-name="Cell136">
            <text:p text:style-name="P445"><text:span text:style-name="T445_1">A</text:span></text:p>
          </table:table-cell>
        </table:table-row>
        <table:table-row table:style-name="Row42">
          <table:table-cell table:style-name="Cell137" table:number-columns-spanned="2">
            <text:p text:style-name="P446"><text:span text:style-name="T446_1">Impact<text:s/>weighting<text:s/>(%):<text:s text:c="2"/></text:span></text:p>
          </table:table-cell>
          <table:covered-table-cell/>
          <table:table-cell table:style-name="Cell138">
            <text:p text:style-name="P447"><text:span text:style-name="T447_1">10</text:span><text:span text:style-name="T447_2">%</text:span></text:p>
          </table:table-cell>
          <table:table-cell table:style-name="Cell139">
            <text:p text:style-name="P448"><text:span text:style-name="T448_1">Weighting<text:s/>revised<text:s/>since<text:s/>last<text:s/>AR?<text:s/></text:span></text:p>
          </table:table-cell>
          <table:table-cell table:style-name="Cell140">
            <text:p text:style-name="P449"><text:span text:style-name="T449_1">Yes,<text:s/>down.<text:s/></text:span></text:p>
          </table:table-cell>
        </table:table-row>
      </table:table>
      <text:p text:style-name="P450"/>
      <table:table table:style-name="Table15">
        <table:table-column table:style-name="Column51"/>
        <table:table-column table:style-name="Column52"/>
        <table:table-column table:style-name="Column53"/>
        <table:table-row table:style-name="Row43">
          <table:table-cell table:style-name="Cell141">
            <text:p text:style-name="P451"><text:span text:style-name="T451_1">Indicator(s)</text:span></text:p>
          </table:table-cell>
          <table:table-cell table:style-name="Cell142">
            <text:p text:style-name="P452"><text:span text:style-name="T452_1">Milestone(s)<text:s/>for<text:s/>this<text:s/>review</text:span></text:p>
          </table:table-cell>
          <table:table-cell table:style-name="Cell143">
            <text:p text:style-name="P453"><text:span text:style-name="T453_1">Progress<text:s/></text:span></text:p>
          </table:table-cell>
        </table:table-row>
        <table:table-row table:style-name="Row44">
          <table:table-cell table:style-name="Cell144">
            <text:p text:style-name="P454"><text:span text:style-name="T454_1">4.1<text:s/>Level<text:s/>of<text:s/>preparedness<text:s/>of<text:s/>partners<text:s/>to<text:s/>implement<text:s/>interventions<text:s/>-CLOSED</text:span></text:p>
          </table:table-cell>
          <table:table-cell table:style-name="Cell145">
            <text:p text:style-name="P455"><text:span text:style-name="T455_1">N/A</text:span></text:p>
          </table:table-cell>
          <table:table-cell table:style-name="Cell146">
            <text:p text:style-name="P456"><text:span text:style-name="T456_1">N/A</text:span></text:p>
            <text:p text:style-name="P457"/>
          </table:table-cell>
        </table:table-row>
        <table:table-row table:style-name="Row45">
          <table:table-cell table:style-name="Cell147">
            <text:p text:style-name="P458"><text:span text:style-name="T458_1">4.2<text:s/>Number<text:s/>of<text:s/>joint<text:s/>actions<text:s/>initiated<text:s/>by<text:s/>the<text:s/>BHC-led<text:s/>Coordinated<text:s/>Mechanism<text:s/>for<text:s/>the<text:s/>safety<text:s/>of<text:s/>journalists</text:span></text:p>
          </table:table-cell>
          <table:table-cell table:style-name="Cell148">
            <text:p text:style-name="P459"><text:span text:style-name="T459_1">2</text:span></text:p>
          </table:table-cell>
          <table:table-cell table:style-name="Cell149">
            <text:p text:style-name="P460"><text:span text:style-name="T460_1">2</text:span><text:span text:style-name="T460_2">-<text:s/>Met<text:s/></text:span></text:p>
            <text:list text:style-name="LS21" xml:id="list72">
              <text:list-item>
                <text:p text:style-name="P461"><text:span text:style-name="T461_1">BHC<text:s/>convened<text:s/>the<text:s/>executives<text:s/>of<text:s/>the<text:s/>Media<text:s/>Freedom<text:s/>Coalition<text:s/></text:span><text:span text:style-name="T461_2">to<text:s/>agree<text:s/>on<text:s/>action<text:s/>plan.<text:s/></text:span></text:p>
              </text:list-item>
              <text:list-item>
                <text:p text:style-name="P462"><text:span text:style-name="T462_1">International<text:s/>World<text:s/>Press<text:s/>Freedom<text:s/>Day<text:s/>marked<text:s/>on<text:s/>6</text:span><text:span text:style-name="T462_2">th</text:span><text:span text:style-name="T462_3"><text:s/>May<text:s/>2026</text:span><text:span text:style-name="T462_4"><text:s/>to<text:s/>signal<text:s/>UK<text:s/>priorities<text:s/>as<text:s/>Media<text:s/>Freedom<text:s/>Coalition<text:s/>Chair</text:span></text:p>
              </text:list-item>
            </text:list>
          </table:table-cell>
        </table:table-row>
        <table:table-row table:style-name="Row46">
          <table:table-cell table:style-name="Cell150">
            <text:p text:style-name="P463"><text:span text:style-name="T463_1">4.3<text:s/>Number<text:s/>of<text:s/>BHC-led<text:s/>policy<text:s/>dialogues<text:s/>(i.e.<text:s/>speaker<text:s/>series|)<text:s/>held<text:s/>to<text:s/>advance<text:s/>democracy<text:s/>and<text:s/>rule<text:s/>of<text:s/>law</text:span></text:p>
          </table:table-cell>
          <table:table-cell table:style-name="Cell151">
            <text:p text:style-name="P464"><text:span text:style-name="T464_1">2</text:span></text:p>
          </table:table-cell>
          <table:table-cell table:style-name="Cell152">
            <text:p text:style-name="P465"><text:span text:style-name="T465_1">2-<text:s/>Met<text:s/></text:span></text:p>
            <text:list text:style-name="LS21" xml:id="list74">
              <text:list-item>
                <text:p text:style-name="P466"><text:span text:style-name="T466_1">Speakers’</text:span><text:span text:style-name="T466_2"><text:s/>series<text:s/>on<text:s/></text:span><text:span text:style-name="T466_3">the<text:s/>impact<text:s/>of<text:s/>illegal<text:s/>mining<text:s/></text:span></text:p>
              </text:list-item>
              <text:list-item>
                <text:p text:style-name="P467"><text:span text:style-name="T467_1">Speaker<text:s/>series<text:s/>on<text:s/>constitutional<text:s/>review.<text:s/></text:span></text:p>
              </text:list-item>
            </text:list>
          </table:table-cell>
        </table:table-row>
      </table:table>
      <text:p text:style-name="P468"><text:span text:style-name="T468_1">Briefly<text:s/>describe<text:s/>the<text:s/>output’s<text:s/>activities<text:s/>and<text:s/>provide<text:s/>supporting<text:s/>narrative<text:s/>for<text:s/>the<text:s/>score.<text:s/></text:span></text:p>
      <text:p text:style-name="P469"/>
      <text:p text:style-name="P470"><text:span text:style-name="T470_1">Output<text:s/>4<text:s/>focuses<text:s/>on<text:s/>BHC’s<text:s/>diplomatic<text:s/>influencing<text:s/>to<text:s/>advance<text:s/>priority<text:s/>objectives<text:s/>on<text:s/>democracy<text:s/>and<text:s/>rule<text:s/>of<text:s/>law,<text:s/>leveraging<text:s/>its<text:s/>convening<text:s/>power<text:s/>to<text:s/>foster<text:s/>dialogue,<text:s/>build<text:s/>consensus,<text:s/>and<text:s/>secure<text:s/>political<text:s/>commitment.</text:span></text:p>
      <text:p text:style-name="P471"/>
      <text:p text:style-name="P472"><text:span text:style-name="T472_1">Under<text:s/>Indicator<text:s/>4.2,<text:s/>BHC,<text:s/>as<text:s/>co-chair<text:s/>of<text:s/>the<text:s/>Media<text:s/>Freedom<text:s/>Coalition<text:s/>(MFC),<text:s/>convened<text:s/>an<text:s/>executive<text:s/>meeting<text:s/>with<text:s/>the<text:s/>Presidency,<text:s/>foreign<text:s/>missions<text:s/>(USA,<text:s/>Canada,<text:s/>Germany,<text:s/>UK,<text:s/>Czechia,<text:s/>Netherlands),<text:s/>the<text:s/>National<text:s/>Media<text:s/>Commission<text:s/>(NMC),<text:s/>and<text:s/>the<text:s/>Media<text:s/>Foundation<text:s/>for<text:s/>West<text:s/>Africa<text:s/>(MFWA),<text:s/>among<text:s/>others.<text:s/>Discussions<text:s/>covered<text:s/>journalist<text:s/>safety,<text:s/>mis/disinformation<text:s/>legislation,<text:s/>and<text:s/>institutional<text:s/>reform,<text:s/>with<text:s/>agreed<text:s/>actions<text:s/>including:</text:span></text:p>
      <text:p text:style-name="P473"/>
      <text:list text:style-name="LS38" xml:id="list76">
        <text:list-item>
          <text:p text:style-name="P474"><text:span text:style-name="T474_1">MFWA<text:s/>to<text:s/>share<text:s/>cases<text:s/>on<text:s/>journalist<text:s/>safety<text:s/>and<text:s/>legal<text:s/>harassment</text:span></text:p>
        </text:list-item>
        <text:list-item>
          <text:p text:style-name="P475"><text:span text:style-name="T475_1">MFC<text:s/>Secretariat<text:s/>to<text:s/>provide<text:s/>international<text:s/>legal<text:s/>expertise<text:s/>and<text:s/>examples</text:span></text:p>
        </text:list-item>
        <text:list-item>
          <text:p text:style-name="P476"><text:span text:style-name="T476_1">Explore<text:s/>a<text:s/>National<text:s/>Framework<text:s/>on<text:s/>the<text:s/>Safety<text:s/>of<text:s/>Journalists</text:span></text:p>
        </text:list-item>
        <text:list-item>
          <text:p text:style-name="P477"><text:span text:style-name="T477_1">Engage<text:s/>Parliament<text:s/>and<text:s/>civil<text:s/>society<text:s/>on<text:s/>proposed<text:s/>mis/disinformation<text:s/>legislation</text:span></text:p>
        </text:list-item>
        <text:list-item>
          <text:p text:style-name="P478"><text:span text:style-name="T478_1">Promote<text:s/>media<text:s/>literacy<text:s/>through<text:s/>targeted<text:s/>campaigns</text:span></text:p>
        </text:list-item>
        <text:list-item>
          <text:p text:style-name="P479"><text:span text:style-name="T479_1">Review<text:s/>NMC<text:s/>and<text:s/>NCA<text:s/>regulatory<text:s/>frameworks<text:s/>and<text:s/>propose<text:s/>reforms</text:span></text:p>
        </text:list-item>
      </text:list>
      <text:p text:style-name="P480"/>
      <text:p text:style-name="P481"><text:span text:style-name="T481_1">The<text:s/>Coalition<text:s/>also<text:s/>marked<text:s/>the<text:s/>2026<text:s/>World<text:s/>Press<text:s/>Freedom<text:s/>Day<text:s/>under<text:s/>UNESCO’s<text:s/>theme,<text:s/></text:span><text:span text:style-name="T481_2">“Shaping<text:s/>a<text:s/>Future<text:s/>at<text:s/>Peace,”</text:span><text:span text:style-name="T481_3"><text:s/>examining<text:s/>the<text:s/>intersection<text:s/>of<text:s/>journalism,<text:s/>technology,<text:s/>civic<text:s/>space,<text:s/>and<text:s/>human<text:s/>rights.<text:s/>The<text:s/>UK<text:s/>used<text:s/>the<text:s/>event<text:s/>to<text:s/>signal<text:s/>priorities<text:s/>as<text:s/>MFC<text:s/>co-chair—strengthening<text:s/>advocacy,<text:s/>supporting<text:s/>sustainable<text:s/>public<text:s/>interest<text:s/>media,<text:s/>navigating<text:s/>technological<text:s/>risks<text:s/>and<text:s/>opportunities,<text:s/>and<text:s/>addressing<text:s/>challenges<text:s/>facing<text:s/>women<text:s/>journalists—while<text:s/>recognising<text:s/>Ghana’s<text:s/>democratic<text:s/>leadership<text:s/>and<text:s/>enabling<text:s/>high-level<text:s/>dialogue<text:s/>across<text:s/>stakeholders.<text:s/>The<text:s/>Minister<text:s/>of<text:s/>State<text:s/>for<text:s/>Government<text:s/>Communication<text:s/>reaffirmed<text:s/>the<text:s/>government’s<text:s/>commitment<text:s/>to<text:s/>press<text:s/>freedom<text:s/>and<text:s/>responsible<text:s/>journalism.</text:span></text:p>
      <text:p text:style-name="P482"/>
      <text:p text:style-name="P483"><text:span text:style-name="T483_1">Under<text:s/>Indicator<text:s/>4.3,<text:s/>the<text:s/>British<text:s/>High<text:s/>Commission<text:s/>convened<text:s/>two<text:s/>Speaker<text:s/>Series<text:s/>events<text:s/>on<text:s/>13<text:s/>October<text:s/>2025<text:s/>(illegal<text:s/>mining)<text:s/>and<text:s/>14<text:s/>April<text:s/>2026<text:s/>(constitutional<text:s/>reform).</text:span></text:p>
      <text:p text:style-name="P484"/>
      <text:p text:style-name="P485"><text:span text:style-name="T485_1">The<text:s/>galamsey<text:s/>session<text:s/>brought<text:s/>together<text:s/>government,<text:s/>academia,<text:s/>civil<text:s/>society,<text:s/>and<text:s/>media<text:s/>to<text:s/>examine<text:s/>impacts<text:s/>and<text:s/>assess<text:s/>government<text:s/>responses,<text:s/>reinforcing<text:s/>shared<text:s/>commitment<text:s/>to<text:s/>accountability.<text:s/>The<text:s/>constitutional<text:s/>reform<text:s/>session<text:s/>convened<text:s/>government,<text:s/>CSOs,<text:s/>MPs,<text:s/>the<text:s/>CRC,<text:s/>legal<text:s/>practitioners,<text:s/>academics,<text:s/>development<text:s/>partners,<text:s/>and<text:s/>media,<text:s/>supporting<text:s/>inclusive,<text:s/>evidence</text:span><text:span text:style-name="T485_2">‑</text:span><text:span text:style-name="T485_3">informed<text:s/>dialogue<text:s/>on<text:s/>reform<text:s/>processes.<text:s/>The<text:s/>Deputy<text:s/>Attorney<text:s/>General<text:s/>reaffirmed<text:s/>government’s<text:s/>intent<text:s/>to<text:s/>publish<text:s/>the<text:s/>CRC<text:s/>report<text:s/>and<text:s/>emphasised<text:s/>continued<text:s/>civil<text:s/>society<text:s/>engagement.<text:s/>Following<text:s/>the<text:s/>event,<text:s/>the<text:s/>Democracy<text:s/>Hub<text:s/>issued<text:s/>a<text:s/>statement<text:s/>calling<text:s/>for<text:s/>release<text:s/>of<text:s/>the<text:s/>full<text:s/>CRC<text:s/>report.</text:span></text:p>
      <text:p text:style-name="P486"/>
      <text:p text:style-name="P487"><text:span text:style-name="T48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487_2">[1<text:s/>paragraph]</text:span></text:p>
      <text:p text:style-name="P488"/>
      <text:p text:style-name="P489"><text:span text:style-name="T489_1">The<text:s/>programme<text:s/>made<text:s/>a<text:s/>choice<text:s/>to<text:s/>maintain<text:s/>this<text:s/>output<text:s/></text:span><text:span text:style-name="T489_2">amidst<text:s/>reducing<text:s/></text:span><text:span text:style-name="T489_3">ODA<text:s/>to</text:span><text:span text:style-name="T489_4"><text:s/>support<text:s/></text:span><text:span text:style-name="T489_5">BHC’s<text:s/></text:span><text:span text:style-name="T489_6">diplomacy<text:s/>on<text:s/>key<text:s/>issues</text:span><text:span text:style-name="T489_7"><text:s/>bordering<text:s/>on<text:s/>democracy<text:s/>particularly<text:s/></text:span><text:span text:style-name="T489_8">on<text:s/>civic</text:span><text:span text:style-name="T489_9"><text:s/>and<text:s/>political<text:s/>rights.<text:s/></text:span><text:span text:style-name="T489_10">This<text:s/>is<text:s/>to<text:s/>enable<text:s/>BHC<text:s/>convene<text:s/></text:span><text:span text:style-name="T489_11">and<text:s/>influence<text:s/></text:span><text:span text:style-name="T489_12">wider<text:s/>stakeholders<text:s/></text:span><text:span text:style-name="T489_13">on<text:s/>relevant<text:s/>issues.<text:s/></text:span><text:span text:style-name="T489_14">Hence,<text:s/>the<text:s/>weighting<text:s/>of<text:s/>this<text:s/>output<text:s/>was<text:s/>reduced<text:s/>from<text:s/>15%<text:s/>to<text:s/></text:span><text:span text:style-name="T489_15">10</text:span><text:span text:style-name="T489_16">%<text:s/>to<text:s/>focus<text:s/>on<text:s/></text:span><text:span text:style-name="T489_17">light<text:s/>touch<text:s/>policy<text:s/>discussions<text:s/>with<text:s/>minimal<text:s/>ODA<text:s/>spend.<text:s/></text:span></text:p>
      <text:p text:style-name="P490"/>
      <text:p text:style-name="P491"/>
      <text:p text:style-name="P492"><text:span text:style-name="T49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92_2">[1-2<text:s/>paragraphs]</text:span></text:p>
      <text:p text:style-name="P493"/>
      <text:p text:style-name="P494"><text:span text:style-name="T494_1">The<text:s/>programme<text:s/></text:span><text:span text:style-name="T494_2">decided</text:span><text:span text:style-name="T494_3"><text:s/>to<text:s/>maintain<text:s/>the<text:s/>output<text:s/></text:span><text:span text:style-name="T494_4">but<text:s/>reduced</text:span><text:span text:style-name="T494_5"><text:s/>scope<text:s/>to<text:s/>support<text:s/>BHC’s<text:s/>policy<text:s/>influencing<text:s/>agenda.<text:s/></text:span></text:p>
      <text:p text:style-name="P495"/>
      <text:p text:style-name="P496"><text:span text:style-name="T496_1">Recommendations</text:span></text:p>
      <text:list text:style-name="LS3" xml:id="list82">
        <text:list-item>
          <text:p text:style-name="P497"><text:span text:style-name="T497_1">By<text:s/></text:span><text:span text:style-name="T497_2">June<text:s/>2026</text:span><text:span text:style-name="T497_3">,<text:s/>BHC<text:s/>should<text:s/>have<text:s/></text:span><text:span text:style-name="T497_4">plan<text:s/>of<text:s/>action<text:s/>for<text:s/>the<text:s/>2026/27<text:s/>financial<text:s/>year<text:s/>with<text:s/>agreed<text:s/>deliverable</text:span><text:span text:style-name="T497_5"><text:s/>to<text:s/>inform<text:s/>the<text:s/>influencing<text:s/>agenda</text:span><text:span text:style-name="T497_6">.</text:span></text:p>
        </text:list-item>
        <text:list-item>
          <text:p text:style-name="P498"><text:span text:style-name="T498_1">BHC<text:s/>should<text:s/>explore<text:s/></text:span><text:span text:style-name="T498_2">opportunities<text:s/></text:span><text:span text:style-name="T498_3">to<text:s/>work<text:s/>closely<text:s/>with<text:s/>the<text:s/>Media<text:s/>Freedom<text:s/>Coalition</text:span><text:span text:style-name="T498_4"><text:s/>at<text:s/></text:span><text:span text:style-name="T498_5">the<text:s/>centre</text:span><text:span text:style-name="T498_6"><text:s/>(London)</text:span><text:span text:style-name="T498_7"><text:s/>and<text:s/></text:span><text:span text:style-name="T498_8">Politics,<text:s/></text:span><text:span text:style-name="T498_9">Governance</text:span><text:span text:style-name="T498_10"><text:s/>and<text:s/>Rights</text:span><text:span text:style-name="T498_11"><text:s/>Community<text:s/>of<text:s/>Expertise<text:s/></text:span><text:span text:style-name="T498_12">to<text:s/>(i)<text:s/></text:span><text:span text:style-name="T498_13">ensure<text:s/>that<text:s/></text:span><text:span text:style-name="T498_14">BHC’s<text:s/>influencing<text:s/></text:span><text:span text:style-name="T498_15">on<text:s/>shared<text:s/>issues<text:s/>are<text:s/>aligned<text:s/>(ii)<text:s/>access<text:s/></text:span><text:span text:style-name="T498_16">both<text:s/>technical<text:s/>and<text:s/>additional<text:s/>financial<text:s/>support<text:s/>to<text:s/>advance<text:s/>interventions<text:s/>in<text:s/></text:span><text:span text:style-name="T498_17">Ghana.</text:span></text:p>
        </text:list-item>
      </text:list>
      <text:p text:style-name="P499"/>
      <text:p text:style-name="P500"/>
      <text:h text:style-name="P501" text:outline-level="2"><text:span text:style-name="T501_1">D:<text:s/>VALUE<text:s/>FOR<text:s/>MON</text:span><text:span text:style-name="T501_2">EY</text:span></text:h>
      <text:p text:style-name="P502"/>
      <text:p text:style-name="P503"><text:span text:style-name="T503_1">Key<text:s/>cost<text:s/>drivers<text:s/>and<text:s/>performance<text:s/></text:span></text:p>
      <text:p text:style-name="P504"/>
      <text:p text:style-name="P505"><text:span text:style-name="T505_1">Direct<text:s/>staff<text:s/>costs,<text:s/>fees<text:s/>for<text:s/>policy<text:s/>and<text:s/>technical<text:s/>experts,<text:s/>and<text:s/>conference<text:s/>expenses<text:s/>were<text:s/>the<text:s/>main<text:s/>cost<text:s/>drivers<text:s/>in<text:s/>year<text:s/>two.<text:s/>Partners<text:s/>achieved<text:s/>savings<text:s/>by<text:s/>using<text:s/>lower</text:span><text:span text:style-name="T505_2">‑cost<text:s/>venues<text:s/>and<text:s/>in</text:span><text:span text:style-name="T505_3">‑house<text:s/>facilities—for<text:s/>example,<text:s/>CDD<text:s/>hosted<text:s/>most<text:s/>Campaign<text:s/>Financing<text:s/>and<text:s/>Constitutional<text:s/>Review<text:s/>sessions<text:s/>in</text:span><text:span text:style-name="T505_4">‑house,<text:s/>and<text:s/>ICAR<text:s/>used<text:s/>OSP<text:s/>facilities<text:s/>for<text:s/>training—helping<text:s/>to<text:s/>manage<text:s/>spend<text:s/>within<text:s/>allocations<text:s/>and,<text:s/>in<text:s/>some<text:s/>cases,<text:s/>generate<text:s/>underspend.</text:span></text:p>
      <text:p text:style-name="P506"/>
      <text:p text:style-name="P507"><text:span text:style-name="T507_1">All<text:s/>venue<text:s/>procurement<text:s/>complied<text:s/>with<text:s/>partner<text:s/>procurement<text:s/>policies.<text:s/>Expenditure<text:s/>was<text:s/>subject<text:s/>to<text:s/>quarterly<text:s/>review<text:s/>and<text:s/>sign</text:span><text:span text:style-name="T507_2">off<text:s/>by<text:s/>the<text:s/>GGP<text:s/>team,<text:s/>with<text:s/>annual<text:s/>external<text:s/>audits<text:s/>confirming<text:s/>the<text:s/>validity<text:s/>of<text:s/>spend.<text:s/>No<text:s/>Value<text:s/>for<text:s/>Money<text:s/>concerns<text:s/>or<text:s/>instances<text:s/>of<text:s/>misuse<text:s/>were<text:s/>identified<text:s/>during<text:s/>the<text:s/>year.</text:span></text:p>
      <text:p text:style-name="P508"/>
      <text:p text:style-name="P509"><text:span text:style-name="T509_1">VfM<text:s/>performance<text:s/>compared<text:s/>to<text:s/>the<text:s/>original<text:s/>VfM<text:s/>proposition<text:s/>in<text:s/>the<text:s/>business<text:s/>case<text:s/></text:span></text:p>
      <text:p text:style-name="P510"/>
      <text:p text:style-name="P511"><text:span text:style-name="T511_1">The<text:s/>programme<text:s/>has<text:s/>maintained<text:s/>good<text:s/>value<text:s/>for<text:s/>money<text:s/>(VFM)<text:s/>performance<text:s/>in<text:s/>line<text:s/>with<text:s/>Business<text:s/>Case<text:s/>expectations.</text:span><text:span text:style-name="T511_2"><text:s/>Compared<text:s/>to<text:s/>the<text:s/>previous<text:s/>year,<text:s/>the<text:s/>programme<text:s/>strengthened<text:s/>reporting<text:s/>on<text:s/>disaggregated<text:s/>beneficiary<text:s/>data,<text:s/>including<text:s/>persons<text:s/>with<text:s/>disabilities,<text:s/>young<text:s/>people,<text:s/>and<text:s/>women,<text:s/>supporting<text:s/>improved<text:s/>equity<text:s/>tracking.</text:span><text:span text:style-name="T511_3"><text:s/></text:span><text:span text:style-name="T511_4">Economy</text:span><text:span text:style-name="T511_5"><text:s/>continues<text:s/>to<text:s/>be<text:s/>achieved<text:s/>by<text:s/>leveraging<text:s/>existing<text:s/>structures,<text:s/>partnerships,<text:s/>and<text:s/>ways<text:s/>of<text:s/>working<text:s/>to<text:s/>minimise<text:s/>input<text:s/>costs.<text:s/></text:span><text:span text:style-name="T511_6">Efficiency</text:span><text:span text:style-name="T511_7"><text:s/>has<text:s/>been<text:s/>supported<text:s/>through<text:s/>a<text:s/>whole</text:span><text:span text:style-name="T511_8">‑of</text:span><text:span text:style-name="T511_9">‑HMG<text:s/>approach,<text:s/>with<text:s/>coordination<text:s/>between<text:s/>GGP,<text:s/>the<text:s/></text:span><text:span text:style-name="T511_10">SOC</text:span><text:span text:style-name="T511_11"><text:s/>programme,<text:s/>and<text:s/></text:span><text:span text:style-name="T511_12">FTAI<text:s/></text:span><text:span text:style-name="T511_13">programme</text:span><text:span text:style-name="T511_14"><text:s/>to<text:s/>deliver<text:s/>complementary<text:s/>support<text:s/>and<text:s/>reduce<text:s/>duplication.</text:span><text:span text:style-name="T511_15"><text:s/></text:span><text:span text:style-name="T511_16">Effectiveness</text:span><text:span text:style-name="T511_17"><text:s/>has<text:s/>been<text:s/>strengthened<text:s/>through<text:s/>improved<text:s/>coherence<text:s/>across<text:s/>HMG<text:s/>levers<text:s/>and<text:s/>increased<text:s/>use<text:s/>of<text:s/>Political<text:s/>Economy<text:s/>Analysis<text:s/>(PEA).</text:span><text:span text:style-name="T511_18"><text:s/></text:span><text:span text:style-name="T511_19">Equity</text:span><text:span text:style-name="T511_20"><text:s/>remains<text:s/>a<text:s/>core<text:s/>consideration,<text:s/>with<text:s/>programme<text:s/>interventions<text:s/>designed<text:s/>to<text:s/>reduce<text:s/>risks<text:s/>of<text:s/>exclusion<text:s/>from<text:s/>political<text:s/>and<text:s/>democratic<text:s/>processes<text:s/>and<text:s/>to<text:s/>promote<text:s/>gender,<text:s/>equality,<text:s/>and<text:s/>inclusion<text:s/>analysis<text:s/>across<text:s/>supported<text:s/>reforms.</text:span></text:p>
      <text:p text:style-name="P512"/>
      <text:p text:style-name="P513"><text:span text:style-name="T513_1">Below<text:s/>is<text:s/>an<text:s/>analysis<text:s/>of<text:s/>programme<text:s/>performance<text:s/>on<text:s/></text:span><text:span text:style-name="T513_2">VfM</text:span></text:p>
      <text:p text:style-name="P514"/>
      <text:p text:style-name="P515"><text:span text:style-name="T515_1">Economy</text:span></text:p>
      <text:p text:style-name="P516"><text:span text:style-name="T516_1">Strong<text:s/>economy<text:s/>was<text:s/>achieved<text:s/>through<text:s/>cost</text:span><text:span text:style-name="T516_2">‑effective<text:s/>delivery<text:s/>and<text:s/>strategic<text:s/>use<text:s/>of<text:s/>partner<text:s/>assets.<text:s/>Partners<text:s/>minimised<text:s/>costs<text:s/>by<text:s/>using<text:s/>in</text:span><text:span text:style-name="T516_3">‑house<text:s/>and<text:s/>local<text:s/>facilities—for<text:s/>example,<text:s/>ACEP<text:s/>and<text:s/>ICAR<text:s/>delivered<text:s/>trainings<text:s/>at<text:s/>partner<text:s/>premises—ensuring<text:s/>resources<text:s/>were<text:s/>directed<text:s/>to<text:s/>frontline<text:s/>delivery.<text:s/>Additional<text:s/>savings<text:s/>were<text:s/>realised<text:s/>through<text:s/>partnerships<text:s/>with<text:s/>NORPRA<text:s/>and<text:s/>UniMAC<text:s/>and<text:s/>leveraging<text:s/>existing<text:s/>LANET<text:s/>networks,<text:s/>enabling<text:s/>expanded<text:s/>activity<text:s/>at<text:s/>low<text:s/>marginal<text:s/>cost.</text:span></text:p>
      <text:p text:style-name="P517"/>
      <text:p text:style-name="P518"/>
      <text:p text:style-name="P519"><text:span text:style-name="T519_1">Efficiency</text:span></text:p>
      <text:p text:style-name="P520"><text:span text:style-name="T520_1">The<text:s/>programme<text:s/>demonstrated<text:s/>strong<text:s/>efficiency<text:s/>by<text:s/>strategically<text:s/>coordinating<text:s/>and<text:s/>sequencing<text:s/>activities<text:s/>to<text:s/>maximise<text:s/>reach<text:s/>and<text:s/>outputs.<text:s/>Combined<text:s/>national<text:s/>and<text:s/>regional<text:s/>engagements<text:s/>reduced<text:s/>duplication<text:s/>and<text:s/>increased<text:s/>geographic<text:s/>coverage<text:s/>and<text:s/>beneficiary<text:s/>reach.</text:span></text:p>
      <text:p text:style-name="P521"><text:span text:style-name="T521_1">Leveraging<text:s/>existing<text:s/>partnerships—such<text:s/>as<text:s/>the<text:s/>CDD–Multimedia<text:s/>collaboration<text:s/>on<text:s/>the<text:s/>Saga<text:s/>over<text:s/>RTI<text:s/>documentary—generated<text:s/>nationwide<text:s/>impact<text:s/>at<text:s/>minimal<text:s/>additional<text:s/>cost.<text:s/>Formalised<text:s/>MoUs<text:s/>with<text:s/>ten<text:s/>LANETs<text:s/>also<text:s/>created<text:s/>a<text:s/>low</text:span><text:span text:style-name="T521_2">‑</text:span><text:span text:style-name="T521_3">cost,<text:s/>community</text:span><text:span text:style-name="T521_4">‑</text:span><text:span text:style-name="T521_5">based<text:s/>platform<text:s/>for<text:s/>sustained<text:s/>monitoring<text:s/>and<text:s/>advocacy,<text:s/>improving<text:s/>efficiency<text:s/>and<text:s/>reducing<text:s/>reliance<text:s/>on<text:s/>repeated<text:s/>mobilisation.</text:span></text:p>
      <text:p text:style-name="P522"/>
      <text:p text:style-name="P523"><text:span text:style-name="T523_1">Effectiveness</text:span><text:span text:style-name="T523_2"><text:line-break/></text:span><text:span text:style-name="T523_3">The<text:s/>programme<text:s/>has<text:s/>effectively<text:s/>translated<text:s/>targeted<text:s/>investments<text:s/>into<text:s/>tangible,<text:s/>reform</text:span><text:span text:style-name="T523_4">‑</text:span><text:span text:style-name="T523_5">relevant<text:s/></text:span><text:span text:style-name="T523_6">progress.<text:s/>It<text:s/>has<text:s/>advanced<text:s/>policy<text:s/>influence<text:s/>through<text:s/>a<text:s/>draft<text:s/>Model<text:s/>Campaign<text:s/>and<text:s/>Political<text:s/>Parties<text:s/>Financing<text:s/>Bill<text:s/>under<text:s/>consideration,<text:s/>strengthened<text:s/>coordinated<text:s/>civil<text:s/>society<text:s/>engagement<text:s/>via<text:s/>a<text:s/>national<text:s/>CSO<text:s/>Platform,<text:s/>and<text:s/>mobilised<text:s/>civic,<text:s/>media,<text:s/>and<text:s/>labour<text:s/>actors<text:s/>to<text:s/>drive<text:s/>sustained<text:s/>anti</text:span><text:span text:style-name="T523_7">‑</text:span><text:span text:style-name="T523_8">corruption<text:s/>demand.<text:s/>Evidence</text:span><text:span text:style-name="T523_9">‑</text:span><text:span text:style-name="T523_10">based<text:s/>research<text:s/>has<text:s/>informed<text:s/>national<text:s/>debate<text:s/>on<text:s/>local<text:s/>government<text:s/>reforms,<text:s/>while<text:s/>ICAR<text:s/>support<text:s/>has<text:s/>enhanced<text:s/>investigative<text:s/>and<text:s/>prosecutorial<text:s/>coordination<text:s/>within<text:s/>the<text:s/>OSP,<text:s/>contributing<text:s/>to<text:s/>early<text:s/>case<text:s/>progression.<text:s/>Collectively,<text:s/>this<text:s/>demonstrates<text:s/>strong<text:s/>use<text:s/>of<text:s/>resources<text:s/>to<text:s/>influence<text:s/>reform<text:s/>processes,<text:s/>strengthen<text:s/>accountability<text:s/>systems,<text:s/>and<text:s/>support<text:s/>democratic<text:s/>consolidation.</text:span></text:p>
      <text:p text:style-name="P524"/>
      <text:p text:style-name="P525"><text:span text:style-name="T525_1">Equity</text:span></text:p>
      <text:p text:style-name="P526"><text:span text:style-name="T526_1">GGP<text:s/>advanced<text:s/>equity<text:s/>by<text:s/>targeting<text:s/>women,<text:s/>youth,<text:s/>and<text:s/>persons<text:s/>with<text:s/>disabilities<text:s/></text:span><text:span text:style-name="T526_2">for<text:s/>inclusion<text:s/></text:span><text:span text:style-name="T526_3">across<text:s/>interventions.<text:s/>Women<text:s/>comprised<text:s/></text:span><text:span text:style-name="T526_4">5</text:span><text:span text:style-name="T526_5">82<text:s/>of<text:s/>1,</text:span><text:span text:style-name="T526_6">577</text:span><text:span text:style-name="T526_7"><text:s/>beneficiaries<text:s/>(3</text:span><text:span text:style-name="T526_8">6</text:span><text:span text:style-name="T526_9">.</text:span><text:span text:style-name="T526_10">9</text:span><text:span text:style-name="T526_11">%)<text:s/>under<text:s/>CDD,<text:s/>131<text:s/>of<text:s/>259<text:s/>(51%)<text:s/>under<text:s/>ACEP,<text:s/>and<text:s/>45%<text:s/>of<text:s/>ICAR<text:s/>training<text:s/>participants.</text:span></text:p>
      <text:p text:style-name="P527"/>
      <text:p text:style-name="P528"><text:span text:style-name="T528_1">Despite<text:s/>this<text:s/>progress,<text:s/>structural<text:s/>barriers<text:s/>persist<text:s/>in<text:s/>male-dominated<text:s/>spaces,<text:s/>with<text:s/>low<text:s/>female<text:s/>representation<text:s/>in<text:s/>trade<text:s/>unions,<text:s/>media,<text:s/>and<text:s/>OSP<text:s/>managerial<text:s/>engagements.<text:s/>Partners<text:s/>have<text:s/>committed<text:s/>to<text:s/>strengthening<text:s/>equity<text:s/>strategies,<text:s/>including<text:s/>targeted<text:s/>outreach<text:s/>and<text:s/>advocacy<text:s/>to<text:s/>increase<text:s/>women’s<text:s/>participation<text:s/>in<text:s/>decision</text:span><text:span text:style-name="T528_2">‑</text:span><text:span text:style-name="T528_3">making<text:s/>roles.</text:span></text:p>
      <text:p text:style-name="P529"/>
      <text:p text:style-name="P530"><text:span text:style-name="T530_1">Cost<text:s/>Effectiveness</text:span></text:p>
      <text:p text:style-name="P531"><text:span text:style-name="T531_1">The<text:s/>programme-maintained<text:s/>cost</text:span><text:span text:style-name="T531_2">‑</text:span><text:span text:style-name="T531_3">effective<text:s/>delivery,<text:s/>with<text:s/>partners<text:s/>applying<text:s/>proportionate<text:s/>resourcing<text:s/>to<text:s/>ensure<text:s/>costs<text:s/>aligned<text:s/>with<text:s/>outputs<text:s/>and<text:s/>outcomes.</text:span><text:span text:style-name="T531_4"><text:s/>For<text:s/>instance,<text:s/>t</text:span><text:span text:style-name="T531_5">he<text:s/>Political<text:s/>Campaign<text:s/>Financing<text:s/>intervention<text:s/>demonstrated<text:s/>strong<text:s/>value<text:s/>for<text:s/>money,<text:s/>engaging<text:s/>60<text:s/>stakeholders<text:s/>at<text:s/>a<text:s/>total<text:s/>cost<text:s/>of<text:s/>£6,749.29<text:s/>(£112.49<text:s/>per<text:s/>participant),<text:s/>directly<text:s/>contributing<text:s/>to<text:s/>the<text:s/>development<text:s/>of<text:s/>a<text:s/>Draft<text:s/>Model<text:s/>Bill<text:s/>submitted<text:s/>to<text:s/>the<text:s/>Attorney<text:s/>General<text:s/>and<text:s/>strengthening<text:s/>stakeholder<text:s/>ownership<text:s/>and<text:s/>downstream<text:s/>advocacy<text:s/>impact.</text:span></text:p>
      <text:p text:style-name="P532"/>
      <text:p text:style-name="P533"><text:span text:style-name="T533_1">Assessment<text:s/>of<text:s/>whether<text:s/>the<text:s/>programme<text:s/>continues<text:s/>to<text:s/>represent<text:s/>value<text:s/>for<text:s/>money</text:span></text:p>
      <text:p text:style-name="P534"><text:span text:style-name="T534_1">The<text:s/>programme<text:s/>continues<text:s/>to<text:s/>demonstrate<text:s/>value<text:s/>for<text:s/>money<text:s/>by<text:s/>maximising<text:s/>the<text:s/>use<text:s/>of<text:s/>foundations<text:s/>established<text:s/>in<text:s/>Year<text:s/>1<text:s/>to<text:s/>accelerate<text:s/>delivery<text:s/>of<text:s/>outcomes<text:s/>in<text:s/>Year<text:s/>2.<text:s/>By<text:s/>aligning<text:s/>implementation<text:s/>to<text:s/>emerging<text:s/>political<text:s/>opportunities<text:s/>following<text:s/>the<text:s/>change<text:s/>in<text:s/>government,<text:s/>the<text:s/>programme<text:s/>has<text:s/>been<text:s/>able<text:s/>to<text:s/>influence<text:s/>priority<text:s/>reform<text:s/>areas—most<text:s/>notably<text:s/>the<text:s/>cost<text:s/>of<text:s/>politics,<text:s/>local<text:s/>government<text:s/>reform<text:s/>and<text:s/>anti</text:span><text:span text:style-name="T534_2">‑corruption—without<text:s/>significant<text:s/>redesign<text:s/>or<text:s/>additional<text:s/>start</text:span><text:span text:style-name="T534_3">‑up<text:s/>costs.</text:span></text:p>
      <text:p text:style-name="P535"/>
      <text:p text:style-name="P536"><text:span text:style-name="T536_1">The<text:s/>programme’s<text:s/>adaptive<text:s/>approach<text:s/>has<text:s/>enhanced<text:s/>effectiveness<text:s/>by<text:s/>focusing<text:s/>resources<text:s/>on<text:s/>policy<text:s/>windows<text:s/>with<text:s/>clear<text:s/>reform<text:s/>traction,<text:s/>thereby<text:s/>increasing<text:s/>the<text:s/>likelihood<text:s/>that<text:s/>investments<text:s/>translate<text:s/>into<text:s/>tangible<text:s/>governance<text:s/>outcomes.<text:s/>This<text:s/>positioning<text:s/>enables<text:s/>the<text:s/>next<text:s/>phase<text:s/>of<text:s/>delivery<text:s/>to<text:s/>shift<text:s/>from<text:s/>policy<text:s/>influence<text:s/>to<text:s/>supporting<text:s/>implementation<text:s/>of<text:s/>reform<text:s/>proposals,<text:s/>improving<text:s/>sustainability<text:s/>and<text:s/>return<text:s/>on<text:s/>earlier<text:s/>investments.</text:span></text:p>
      <text:p text:style-name="P537"/>
      <text:p text:style-name="P538"><text:span text:style-name="T538_1">Looking<text:s/>ahead,<text:s/>the<text:s/>programme<text:s/>is<text:s/>well<text:s/>placed<text:s/>to<text:s/>contribute<text:s/>to<text:s/>the<text:s/>development<text:s/>of<text:s/>a<text:s/>more<text:s/>effective<text:s/>governance<text:s/>system<text:s/>in<text:s/>Ghana,<text:s/>which<text:s/>underpins<text:s/>BHC<text:s/>Accra’s<text:s/>wider<text:s/>objectives<text:s/>on<text:s/>inclusive<text:s/>growth<text:s/>and<text:s/>security.<text:s/>Stronger<text:s/>governance<text:s/>reduces<text:s/>systemic<text:s/>risk,<text:s/>supports<text:s/>political<text:s/>stability,<text:s/>and<text:s/>helps<text:s/>create<text:s/>a<text:s/>more<text:s/>predictable<text:s/>and<text:s/>enabling<text:s/>environment<text:s/>for<text:s/>UK–Ghana<text:s/>trade<text:s/>and<text:s/>investment<text:s/>partnerships,<text:s/>reinforcing<text:s/>the<text:s/>programme’s<text:s/>strategic<text:s/>value<text:s/>for<text:s/>money.</text:span></text:p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><text:span text:style-name="T548_1">E</text:span><text:span text:style-name="T548_2">:<text:s/>RISK<text:s/></text:span></text:p>
      <text:p text:style-name="P549"/>
      <text:p text:style-name="P550"><text:span text:style-name="T550_1">Overview<text:s/>of<text:s/>risk<text:s/>management</text:span><text:span text:style-name="T550_2"><text:s/>[1/2<text:s/>page]</text:span></text:p>
      <text:p text:style-name="P551"/>
      <text:p text:style-name="P552"><text:span text:style-name="T552_1">The<text:s/>overall<text:s/>risk<text:s/>rating<text:s/>for<text:s/>the<text:s/>Ghana<text:s/>Governance<text:s/>Programme<text:s/>remains<text:s/>Major.<text:s/>Key<text:s/>risks<text:s/>have<text:s/>been<text:s/>identified<text:s/>across<text:s/>all<text:s/>seven<text:s/>risk<text:s/>categories,<text:s/>with<text:s/>appropriate<text:s/>mitigation<text:s/>measures<text:s/>in<text:s/>place<text:s/>to<text:s/>support<text:s/>effective<text:s/>management<text:s/>and<text:s/>monitoring.<text:s/>All<text:s/>risk<text:s/>ratings<text:s/>remain<text:s/>within<text:s/>BHC<text:s/>Accra’s<text:s/>defined<text:s/>risk<text:s/>appetite.</text:span></text:p>
      <text:p text:style-name="P553"/>
      <text:p text:style-name="P554"><text:span text:style-name="T554_1">Each<text:s/>of<text:s/>the<text:s/>three<text:s/>GGP<text:s/>projects<text:s/>maintains<text:s/>a<text:s/>dedicated<text:s/>risk<text:s/>register,<text:s/>which<text:s/>feeds<text:s/>into<text:s/>the<text:s/>overarching<text:s/>programme<text:s/>risk<text:s/>register.<text:s/>These<text:s/>are<text:s/>reviewed<text:s/>quarterly<text:s/>through<text:s/>standard<text:s/>reporting<text:s/>processes,<text:s/>with<text:s/>partners<text:s/>required<text:s/>to<text:s/>submit<text:s/>updated<text:s/>risk<text:s/>registers<text:s/>alongside<text:s/>their<text:s/>reports.<text:s/></text:span><text:span text:style-name="T554_2">BHC<text:s/>Accra<text:s/>programme</text:span><text:span text:style-name="T554_3"><text:s/>team<text:s/>also<text:s/>conducts<text:s/>regular<text:s/>risk<text:s/>reviews—embedded<text:s/>as<text:s/>a<text:s/>standing<text:s/>agenda<text:s/>item—with<text:s/>particular<text:s/>focus<text:s/>on<text:s/>safeguarding,<text:s/>fraud,<text:s/>and<text:s/>aid<text:s/>diversion.</text:span></text:p>
      <text:p text:style-name="P555"/>
      <text:p text:style-name="P556"><text:span text:style-name="T556_1">The<text:s/>GGP<text:s/>risk<text:s/>register<text:s/>is<text:s/>fully<text:s/>up<text:s/>to<text:s/>date<text:s/>on<text:s/>AMP<text:s/>and<text:s/>offline,<text:s/>with<text:s/>the<text:s/>most<text:s/>recent<text:s/>update<text:s/>on<text:s/>13<text:s/>March<text:s/>2026.<text:s/>The<text:s/>programme<text:s/>also<text:s/>tracks<text:s/>partner<text:s/>progress<text:s/>against<text:s/>Due<text:s/>Diligence<text:s/>Assessment<text:s/>(DDA)<text:s/>recommendations<text:s/>and<text:s/>first-year<text:s/>audit<text:s/>actions.</text:span></text:p>
      <text:p text:style-name="P557"/>
      <text:p text:style-name="P558"><text:span text:style-name="T558_1">An<text:s/>overview<text:s/>of<text:s/>key<text:s/>risks<text:s/>managed<text:s/>during<text:s/>the<text:s/>reporting<text:s/>period<text:s/>is<text:s/>set<text:s/>out<text:s/>below.</text:span></text:p>
      <text:p text:style-name="P559"/>
      <text:p text:style-name="P560"><text:span text:style-name="T560_1">A<text:s/>significant<text:s/>strategic<text:s/>and<text:s/>contextual<text:s/>risk<text:s/>has<text:s/>emerged<text:s/>following<text:s/>a<text:s/>Supreme<text:s/>Court<text:s/>challenge<text:s/>to<text:s/>the<text:s/>OSP’s<text:s/>prosecutorial<text:s/>mandate,<text:s/>intensifying<text:s/>tensions<text:s/>with<text:s/>the<text:s/>Attorney</text:span><text:span text:style-name="T560_2">‑</text:span><text:span text:style-name="T560_3">General<text:s/>and<text:s/>broader<text:s/>efforts<text:s/>to<text:s/>weaken<text:s/>the<text:s/>institution,<text:s/>including<text:s/>repeal<text:s/>attempts<text:s/>and<text:s/>petitions<text:s/>to<text:s/>remove<text:s/>key<text:s/>officeholders.<text:s/>Civil<text:s/>society<text:s/>has<text:s/>raised<text:s/>concerns<text:s/>about<text:s/>growing<text:s/>politicisation<text:s/>and<text:s/>erosion<text:s/>of<text:s/>the<text:s/>independence<text:s/>of<text:s/>accountability<text:s/>institutions;<text:s/>notably,<text:s/>fourteen<text:s/>CSOs—including<text:s/>GGP<text:s/>partners—have<text:s/>applied<text:s/>to<text:s/>join<text:s/>the<text:s/>case<text:s/>in<text:s/>defence<text:s/>of<text:s/>the<text:s/>OSP,<text:s/>citing<text:s/>its<text:s/>importance<text:s/>as<text:s/>a<text:s/>matter<text:s/>of<text:s/>public<text:s/>interest.</text:span></text:p>
      <text:p text:style-name="P561"/>
      <text:p text:style-name="P562"><text:span text:style-name="T562_1">If<text:s/>upheld,<text:s/>the<text:s/>ruling<text:s/>could<text:s/>constrain<text:s/>OSP<text:s/>operations,<text:s/>affecting<text:s/>ICAR</text:span><text:span text:style-name="T562_2">‑</text:span><text:span text:style-name="T562_3">supported<text:s/>interventions<text:s/>and<text:s/>reversing<text:s/>gains<text:s/>in<text:s/>anti</text:span><text:span text:style-name="T562_4">‑</text:span><text:span text:style-name="T562_5">corruption<text:s/>capacity,<text:s/>with<text:s/>wider<text:s/>implications<text:s/>for<text:s/>public<text:s/>confidence<text:s/>and<text:s/>reform<text:s/>sustainability.<text:s/>Mitigation<text:s/>remains<text:s/>ongoing,<text:s/>including<text:s/>strengthened<text:s/>inter</text:span><text:span text:style-name="T562_6">‑</text:span><text:span text:style-name="T562_7">agency<text:s/>coordination<text:s/>and<text:s/>high</text:span><text:span text:style-name="T562_8">‑</text:span><text:span text:style-name="T562_9">level<text:s/>engagement<text:s/>involving<text:s/>the<text:s/>Attorney</text:span><text:span text:style-name="T562_10">‑</text:span><text:span text:style-name="T562_11">General,<text:s/>Special<text:s/>Prosecutor,<text:s/>and<text:s/>FIC<text:s/>leadership</text:span><text:span text:style-name="T562_12">.</text:span></text:p>
      <text:p text:style-name="P563"/>
      <text:p text:style-name="P564"><text:span text:style-name="T564_1">The<text:s/>GPP<text:s/>successfully<text:s/>mitigated<text:s/></text:span><text:span text:style-name="T564_2">reputational<text:s/>risks</text:span><text:span text:style-name="T564_3"><text:s/>associated<text:s/>with</text:span><text:span text:style-name="T564_4"><text:s/>potential<text:s/>for</text:span><text:span text:style-name="T564_5"><text:s/>perceptions<text:s/>of<text:s/>UK<text:s/>interference<text:s/>on<text:s/>sensitive<text:s/>issues,<text:s/>including<text:s/>corruption,<text:s/>electoral<text:s/>malpractice,<text:s/>and<text:s/>human<text:s/>rights<text:s/>violations.<text:s/>BHC’s<text:s/>diplomatic<text:s/>engagement<text:s/>was<text:s/>informed<text:s/>by<text:s/>regular<text:s/>political<text:s/>economy<text:s/>analysis<text:s/>(PEA),<text:s/>with<text:s/>clear<text:s/>and<text:s/>embedded<text:s/>mitigation<text:s/>strategies<text:s/>guiding<text:s/>programming<text:s/>and<text:s/>engagement<text:s/>decisions.</text:span></text:p>
      <text:p text:style-name="P565"/>
      <text:p text:style-name="P566"><text:span text:style-name="T566_1">The<text:s/>GGP<text:s/>team<text:s/>actively<text:s/>managed<text:s/>policy<text:s/>and<text:s/>delivery<text:s/>risks<text:s/>throughout<text:s/>the<text:s/>year.<text:s/>Key<text:s/>risks<text:s/>included<text:s/>limited<text:s/>capacity<text:s/>within<text:s/>state<text:s/>institutions<text:s/>and<text:s/>constraints<text:s/>faced<text:s/>by<text:s/>CSOs<text:s/>in<text:s/>forming<text:s/>effective<text:s/>coalitions<text:s/>to<text:s/>drive<text:s/>anti</text:span><text:span text:style-name="T566_2">‑</text:span><text:span text:style-name="T566_3">corruption<text:s/>advocacy.<text:s/>These<text:s/>were<text:s/>mitigated<text:s/>through<text:s/>BHC<text:s/>programme<text:s/>oversight,<text:s/>targeted<text:s/>technical<text:s/>assistance<text:s/>to<text:s/>address<text:s/>MEL<text:s/>gaps,<text:s/>and<text:s/>capacity</text:span><text:span text:style-name="T566_4">‑</text:span><text:span text:style-name="T566_5">building<text:s/>support<text:s/>to<text:s/>downstream<text:s/>partners,<text:s/>including<text:s/>Local<text:s/>Accountability<text:s/>Networks<text:s/>(LANETs)<text:s/>and<text:s/>research<text:s/>assistants,<text:s/>strengthening<text:s/>coordination<text:s/>and<text:s/>collective<text:s/>action.</text:span></text:p>
      <text:p text:style-name="P567"><text:span text:style-name="T567_1">Developments<text:s/>relating<text:s/>to<text:s/>the<text:s/>OSP<text:s/>also<text:s/>present<text:s/>a<text:s/>delivery<text:s/>risk<text:s/>that<text:s/>could<text:s/>affect<text:s/>ICAR<text:s/>implementation.<text:s/>Embedded<text:s/>technical<text:s/>experts<text:s/>will<text:s/>continue<text:s/>to<text:s/>engage<text:s/>OSP<text:s/>senior<text:s/>management<text:s/>to<text:s/>maintain<text:s/>alignment<text:s/>with<text:s/>institutional<text:s/>priorities,<text:s/>sustain<text:s/>momentum,<text:s/>and<text:s/>strengthen<text:s/>ownership<text:s/>and<text:s/>buy</text:span><text:span text:style-name="T567_2">‑</text:span><text:span text:style-name="T567_3">in.</text:span></text:p>
      <text:p text:style-name="P568"/>
      <text:p text:style-name="P569"><text:span text:style-name="T569_1">Financial<text:s/>and<text:s/>fiduciary<text:s/>risks<text:s/>were<text:s/>proactively<text:s/>managed<text:s/>during<text:s/>the<text:s/>year,<text:s/>with<text:s/>no<text:s/>material<text:s/>impact<text:s/>on<text:s/>delivery.<text:s/>The<text:s/>programme<text:s/>maintained<text:s/>a<text:s/>flexible<text:s/>delivery<text:s/>model,<text:s/>enabling<text:s/>it<text:s/>to<text:s/>respond<text:s/>to<text:s/>emerging<text:s/>priorities<text:s/>and<text:s/>opportunities—including<text:s/>support<text:s/>to<text:s/>the<text:s/>constitutional<text:s/>review<text:s/>process<text:s/>and<text:s/>a<text:s/>partnership<text:s/>with<text:s/>the<text:s/>Ghana<text:s/>Audit<text:s/>Service—through<text:s/>well</text:span><text:span text:style-name="T569_2">‑</text:span><text:span text:style-name="T569_3">justified<text:s/>additional<text:s/>funding<text:s/>requests.</text:span><text:span text:style-name="T569_4"><text:s/></text:span><text:span text:style-name="T569_5">In<text:s/>a<text:s/>constrained<text:s/>0.3%<text:s/>ODA<text:s/>context,<text:s/>the<text:s/>programme<text:s/>reviewed<text:s/>the<text:s/>relevance<text:s/>and<text:s/>value<text:s/>for<text:s/>money<text:s/>of<text:s/>interventions<text:s/>and<text:s/>reduced<text:s/>the<text:s/>number<text:s/>of<text:s/>partners<text:s/>from<text:s/>four<text:s/>to<text:s/>three<text:s/>to<text:s/>align<text:s/>delivery<text:s/>with<text:s/>available<text:s/>resources<text:s/>and<text:s/>prioritised<text:s/>outcomes.<text:s/>Fiduciary<text:s/>assurance<text:s/>was<text:s/>strengthened<text:s/>through<text:s/>the<text:s/>commissioning<text:s/>of<text:s/>an<text:s/>audit<text:s/>to<text:s/>verify<text:s/>the<text:s/>validity<text:s/>of<text:s/>programme<text:s/>expenditure.</text:span><text:span text:style-name="T569_6"><text:s/></text:span></text:p>
      <text:p text:style-name="P570"/>
      <text:p text:style-name="P571"><text:span text:style-name="T571_1">No<text:s/></text:span><text:span text:style-name="T571_2">safeguarding<text:s/>incidents</text:span><text:span text:style-name="T571_3"><text:s/>were<text:s/>reported<text:s/>during<text:s/>the<text:s/>year.<text:s/>This<text:s/>reflects<text:s/>strong<text:s/>mitigation<text:s/>measures<text:s/>implemented<text:s/>by<text:s/>partners,<text:s/>including<text:s/>mandatory<text:s/>safeguarding<text:s/>and<text:s/>child/adult<text:s/>protection<text:s/>training<text:s/>for<text:s/>staff,<text:s/>trainers,<text:s/>and<text:s/>beneficiaries;<text:s/>robust<text:s/>supervision<text:s/>arrangements;<text:s/>and<text:s/>the<text:s/>conduct<text:s/>of<text:s/>risk<text:s/>assessments<text:s/>for<text:s/>all<text:s/>field<text:s/>engagements.<text:s/>Partners<text:s/>also<text:s/>systematically<text:s/>collect<text:s/>participant<text:s/>data<text:s/>(including<text:s/>age,<text:s/>sex,<text:s/>and<text:s/>relevant<text:s/>physical<text:s/>considerations)<text:s/>at<text:s/>programme<text:s/>events<text:s/>to<text:s/>inform<text:s/>safeguarding<text:s/>oversight,<text:s/>analysis,<text:s/>and<text:s/>reporting.</text:span></text:p>
      <text:p text:style-name="P572"/>
      <text:p text:style-name="P573"/>
      <text:p text:style-name="P574"><text:span text:style-name="T574_1">Update<text:s/>on<text:s/></text:span><text:span text:style-name="T574_2"><text:a xlink:type="simple" xlink:href="https://fcogovuk.sharepoint.com/teams/prof/_layouts/15/Doc.aspx?OR=teams&amp;action=edit&amp;sourcedoc=%7b7D463CDF-8B96-4F5F-BB76-CE3F767971A7%7d"><text:span text:style-name="T574_3">Partnership<text:s/>Principles</text:span></text:a></text:span><text:span text:style-name="T574_4"><text:s/>(delete<text:s/>this<text:s/>section<text:s/>if<text:s/>n/a)<text:s/></text:span></text:p>
      <text:p text:style-name="P575"/>
      <text:p text:style-name="P576"><text:span text:style-name="T576_1">Ghana<text:s/>broadly<text:s/>continues<text:s/>to<text:s/>meet<text:s/>the<text:s/>Partnership<text:s/>Principles.<text:s/>The<text:s/>peaceful,<text:s/>credible,<text:s/>and<text:s/>transparent<text:s/>conduct<text:s/>of<text:s/>the<text:s/>December<text:s/>2024<text:s/>general<text:s/>elections<text:s/>reinforced<text:s/>its<text:s/>democratic<text:s/>credentials.<text:s/>The<text:s/>constitutional<text:s/>framework<text:s/>provides<text:s/>for<text:s/>human<text:s/>rights,<text:s/>non</text:span><text:span text:style-name="T576_2">‑</text:span><text:span text:style-name="T576_3">discrimination,<text:s/>and<text:s/>the<text:s/>rule<text:s/>of<text:s/>law,<text:s/>though<text:s/>structural<text:s/>weaknesses<text:s/>in<text:s/>accountability<text:s/>and<text:s/>enforcement<text:s/>remain.<text:s/>However,<text:s/>the<text:s/>reintroduction<text:s/>of<text:s/>the<text:s/>Family<text:s/>Values<text:s/>Bill<text:s/>to<text:s/>Parliament<text:s/>has<text:s/>renewed<text:s/>concerns<text:s/>about<text:s/>potential<text:s/>risks<text:s/>to<text:s/>human<text:s/>rights.</text:span></text:p>
      <text:p text:style-name="P577"/>
      <text:p text:style-name="P578"><text:span text:style-name="T578_1">The<text:s/>government<text:s/>has<text:s/>signalled<text:s/>commitment<text:s/>to<text:s/>strengthening<text:s/>accountability<text:s/>through<text:s/>initiatives<text:s/>such<text:s/>as<text:s/>constitutional<text:s/>reform<text:s/>and<text:s/>ORAL.<text:s/>However,<text:s/>the<text:s/>extent<text:s/>to<text:s/>which<text:s/>these<text:s/>commitments<text:s/>translate<text:s/>into<text:s/>consistent<text:s/>enforcement—including<text:s/>holding<text:s/>current<text:s/>officeholders<text:s/>to<text:s/>account—remains<text:s/>to<text:s/>be<text:s/>seen.<text:s/>GGP<text:s/>does<text:s/>not<text:s/>provide<text:s/>direct<text:s/>financial<text:s/>assistance<text:s/>to<text:s/>government<text:s/>institutions.</text:span></text:p>
      <text:p text:style-name="P579"/>
      <text:p text:style-name="P580"><text:span text:style-name="T580_1">F</text:span><text:span text:style-name="T580_2">:<text:s/></text:span><text:span text:style-name="T580_3">PROGRAMME<text:s/>MANAGEMENT:<text:s/></text:span><text:bookmark-start text:name="_Hlk21353049"/><text:span text:style-name="T580_4">DELIVERY,<text:s/>COMMERCIAL<text:s/>&amp;<text:s/>FINANCIAL<text:s/>PERFORMANCE<text:s/></text:span><text:bookmark-end text:name="_Hlk21353049"/></text:p>
      <text:p text:style-name="P581"/>
      <text:p text:style-name="P582"><text:span text:style-name="T582_1">Summarise<text:s/>the<text:s/>performance<text:s/>of<text:s/>partners<text:s/>and<text:s/>FCDO,<text:s/>notably<text:s/>on<text:s/>commercial<text:s/>and<text:s/>financial<text:s/>issues.<text:s/></text:span></text:p>
      <text:p text:style-name="P583"><text:span text:style-name="T583_1">Programme<text:s/>Delivery<text:s/>and<text:s/>Partnerships</text:span><text:span text:style-name="T583_2">In<text:s/>its<text:s/>second<text:s/>year,<text:s/>the<text:s/>Ghana<text:s/>Governance<text:s/>Programme<text:s/>(GGP)<text:s/>focused<text:s/>on<text:s/>post</text:span><text:span text:style-name="T583_3">‑</text:span><text:span text:style-name="T583_4">2024<text:s/>election<text:s/>priorities,<text:s/>including<text:s/>a<text:s/>strategic<text:s/>review<text:s/>of<text:s/>partnerships<text:s/>to<text:s/>ensure<text:s/>alignment<text:s/>with<text:s/>programme<text:s/>objectives,<text:s/>value<text:s/>for<text:s/>money,<text:s/>and<text:s/>complementarity.<text:s/>As<text:s/>part<text:s/>of<text:s/>this<text:s/>process,<text:s/>the<text:s/>programme<text:s/>engaged<text:s/>the<text:s/>International<text:s/>Centre<text:s/>for<text:s/>Asset<text:s/>Recovery<text:s/>(ICAR),<text:s/>hosted<text:s/>at<text:s/>the<text:s/>Basel<text:s/>Institute<text:s/>on<text:s/>Governance,<text:s/>to<text:s/>deliver<text:s/>technical<text:s/>advisory<text:s/>support<text:s/>to<text:s/>the<text:s/>Office<text:s/>of<text:s/>the<text:s/>Special<text:s/>Prosecutor<text:s/>through<text:s/>an<text:s/>embedded<text:s/>expert<text:s/>model.</text:span></text:p>
      <text:p text:style-name="P584"><text:span text:style-name="T584_1">During<text:s/>the<text:s/>year,<text:s/>the<text:s/>programme<text:s/>also<text:s/>closed<text:s/>its<text:s/>agreement<text:s/>with<text:s/>UNDP.<text:s/>GGP<text:s/>now<text:s/>maintains<text:s/>Accountable<text:s/>Grant<text:s/>Agreements<text:s/>with<text:s/>ICAR,<text:s/>the<text:s/>Centre<text:s/>for<text:s/>Democratic<text:s/>Development<text:s/>(CDD</text:span><text:span text:style-name="T584_2">‑</text:span><text:span text:style-name="T584_3">Ghana),<text:s/>and<text:s/>the<text:s/>Africa<text:s/>Centre<text:s/>for<text:s/>Energy<text:s/>Policy<text:s/>(ACEP)</text:span><text:span text:style-name="T584_4"><text:s/>(in<text:s/>a<text:s/></text:span><text:span text:style-name="T584_5">consortium<text:s/></text:span><text:span text:style-name="T584_6">with</text:span><text:span text:style-name="T584_7"><text:s/>the<text:s/>GACC<text:s/>and<text:s/>T</text:span><text:span text:style-name="T584_8">I</text:span><text:span text:style-name="T584_9"><text:s/>Ghana.<text:s/>This<text:s/>partner<text:s/>mix<text:s/>provides<text:s/>a<text:s/>balanced<text:s/>combination<text:s/>of<text:s/>policy<text:s/>influence,<text:s/>civil<text:s/>society<text:s/>oversight,<text:s/>and<text:s/>specialised<text:s/>technical<text:s/>expertise,<text:s/>aligned<text:s/>with<text:s/>programme<text:s/>outcomes.</text:span></text:p>
      <text:p text:style-name="P585"><text:span text:style-name="T585_1">During<text:s/>the<text:s/>year,<text:s/>partners<text:s/>delivered<text:s/>across<text:s/>key<text:s/>priority<text:s/>areas:</text:span></text:p>
      <text:list text:style-name="LS39" xml:id="list84">
        <text:list-item>
          <text:p text:style-name="P586"><text:span text:style-name="T586_1">Constitutional<text:s/>reform:</text:span><text:span text:style-name="T586_2"><text:s/>CDD</text:span><text:span text:style-name="T586_3">‑Ghana,<text:s/>alongside<text:s/>civil<text:s/>society<text:s/>partners,<text:s/>supported<text:s/>the<text:s/>establishment<text:s/>of<text:s/>a<text:s/>national<text:s/>CSO<text:s/>platform<text:s/>to<text:s/>promote<text:s/>a<text:s/>participatory,<text:s/>citizen</text:span><text:span text:style-name="T586_4">‑led<text:s/>constitutional<text:s/>review<text:s/>process.</text:span></text:p>
        </text:list-item>
        <text:list-item>
          <text:p text:style-name="P587"><text:span text:style-name="T587_1">Political<text:s/>campaign<text:s/>financing:</text:span><text:span text:style-name="T587_2"><text:s/>CDD<text:s/>led<text:s/>the<text:s/>review<text:s/>of<text:s/>the<text:s/>draft<text:s/>Model<text:s/>Campaign<text:s/>Financing<text:s/>Bill<text:s/>and<text:s/>established<text:s/>a<text:s/>technical<text:s/>committee<text:s/>to<text:s/>provide<text:s/>oversight,<text:s/>strengthening<text:s/>standards<text:s/>and<text:s/>reducing<text:s/>undue<text:s/>influence<text:s/>in<text:s/>electoral<text:s/>processes.</text:span></text:p>
        </text:list-item>
        <text:list-item>
          <text:p text:style-name="P588"><text:span text:style-name="T588_1">Media<text:s/>capacity<text:s/>and<text:s/>social<text:s/>accountability:</text:span><text:span text:style-name="T588_2"><text:s/>Partners<text:s/>enhanced<text:s/>nationwide<text:s/>media<text:s/>capacity<text:s/>to<text:s/>analyse<text:s/>and<text:s/>report<text:s/>on<text:s/>audit<text:s/>findings.</text:span></text:p>
        </text:list-item>
        <text:list-item>
          <text:p text:style-name="P589"><text:span text:style-name="T589_1">Anti</text:span><text:span text:style-name="T589_2">corruption<text:s/>enforcement:</text:span><text:span text:style-name="T589_3"><text:s/>ICAR<text:s/>provided<text:s/>technical<text:s/>advisory<text:s/>support<text:s/>on<text:s/>case<text:s/>management<text:s/>and<text:s/>delivered<text:s/>practical,<text:s/>expert</text:span><text:span text:style-name="T589_4">led<text:s/>training<text:s/>to<text:s/>OSP<text:s/>staff<text:s/>and<text:s/>other<text:s/>anti</text:span><text:span text:style-name="T589_5">corruption<text:s/>institutions.</text:span></text:p>
        </text:list-item>
        <text:list-item>
          <text:p text:style-name="P590"><text:span text:style-name="T590_1">Local<text:s/>government<text:s/>reforms:</text:span><text:span text:style-name="T590_2"><text:s/>CDD<text:s/>generated<text:s/>evidence<text:s/>on<text:s/>MMDCE<text:s/>accountability<text:s/>and<text:s/>used<text:s/>findings<text:s/>to<text:s/>engage<text:s/>duty<text:s/>bearers<text:s/>and<text:s/>advance<text:s/>reform<text:s/>efforts.</text:span></text:p>
        </text:list-item>
      </text:list>
      <text:p text:style-name="P591"/>
      <text:p text:style-name="P592"><text:span text:style-name="T592_1">Collaboration<text:s/>among<text:s/>GGP<text:s/>partners<text:s/>strengthened<text:s/>during<text:s/>the<text:s/>year,<text:s/>with<text:s/>close<text:s/>coordination<text:s/>between<text:s/>CDD,<text:s/>TI<text:s/>Ghana,<text:s/>and<text:s/>GACC<text:s/>on<text:s/>the<text:s/>draft<text:s/>campaign<text:s/>financing<text:s/>bill,<text:s/>including<text:s/>joint<text:s/>convenings<text:s/>and<text:s/>shared<text:s/>technical<text:s/>committee<text:s/>membership.<text:s/>ICAR<text:s/>also<text:s/>engaged<text:s/>CSO<text:s/>partners<text:s/>to<text:s/>enhance<text:s/>contextual<text:s/>understanding<text:s/>and<text:s/>tailor<text:s/>support.</text:span></text:p>
      <text:p text:style-name="P593"/>
      <text:p text:style-name="P594"><text:span text:style-name="T594_1">FCDO<text:s/>further<text:s/>strengthened<text:s/>coordination<text:s/>by<text:s/>convening<text:s/>a<text:s/>joint<text:s/>partners’<text:s/>review,<text:s/>improving<text:s/>visibility,<text:s/>synergy,<text:s/>and<text:s/>collective<text:s/>delivery.<text:s/>Strong<text:s/>partner<text:s/>relationships<text:s/>were<text:s/>maintained<text:s/>through<text:s/>quarterly<text:s/>reviews,<text:s/>with<text:s/>improved<text:s/>reporting<text:s/>quality<text:s/>and<text:s/>timeliness<text:s/>compared<text:s/>to<text:s/>Year<text:s/>1.<text:s/></text:span></text:p>
      <text:p text:style-name="P595"><text:span text:style-name="T595_1">Programme<text:s/>delivery<text:s/>progressed<text:s/>well,<text:s/>including<text:s/>successful<text:s/>engagement<text:s/>of<text:s/>ICAR<text:s/>despite<text:s/>initial<text:s/>delays,<text:s/>which<text:s/>were<text:s/>mitigated<text:s/>through<text:s/>short</text:span><text:span text:style-name="T595_2">‑</text:span><text:span text:style-name="T595_3">term<text:s/>expert<text:s/>deployments.<text:s/>To<text:s/>improve<text:s/>cash<text:s/>flow<text:s/>and<text:s/>reduce<text:s/>reporting</text:span><text:span text:style-name="T595_4">‑</text:span><text:span text:style-name="T595_5">linked<text:s/>delays,<text:s/>disbursements<text:s/>were<text:s/>shifted<text:s/>from<text:s/>quarterly<text:s/>to<text:s/>bi</text:span><text:span text:style-name="T595_6">‑</text:span><text:span text:style-name="T595_7">annual,<text:s/>with<text:s/>one<text:s/>tranche<text:s/>covering<text:s/>October<text:s/>2025<text:s/>to<text:s/>March<text:s/>2026<text:s/>completed<text:s/>and<text:s/>full<text:s/>implementation<text:s/>from<text:s/>Year<text:s/>3.</text:span></text:p>
      <text:p text:style-name="P596"/>
      <text:p text:style-name="P597"/>
      <text:p text:style-name="P598"/>
      <text:p text:style-name="P599"><text:span text:style-name="T599_1">Financial<text:s/>Performance</text:span></text:p>
      <text:p text:style-name="P600"><text:span text:style-name="T600_1">The<text:s/>total<text:s/>budget<text:s/>for<text:s/>the<text:s/>year<text:s/>was<text:s/></text:span><text:span text:style-name="T600_2">£1.07m</text:span><text:span text:style-name="T600_3">,<text:s/>comprising<text:s/>an<text:s/>initial<text:s/>allocation<text:s/>of<text:s/></text:span><text:span text:style-name="T600_4">£0.925m</text:span><text:span text:style-name="T600_5"><text:s/>and<text:s/>an<text:s/>in</text:span><text:span text:style-name="T600_6">year<text:s/>uplift<text:s/>of<text:s/></text:span><text:span text:style-name="T600_7">£0.145m</text:span><text:span text:style-name="T600_8"><text:s/>to<text:s/>scale<text:s/>priority<text:s/>interventions<text:s/>aligned<text:s/>with<text:s/>programme<text:s/>objectives.<text:s/>Total<text:s/>expenditure<text:s/>reached<text:s/></text:span><text:span text:style-name="T600_9">£1,069,972.36</text:span><text:span text:style-name="T600_10">,<text:s/>reflecting<text:s/>a<text:s/></text:span><text:span text:style-name="T600_11">99.997%<text:s/>utilisation<text:s/>rate</text:span><text:span text:style-name="T600_12"><text:s/>and<text:s/>demonstrating<text:s/>strong<text:s/>financial<text:s/>planning<text:s/>and<text:s/>delivery.</text:span></text:p>
      <text:p text:style-name="P601"/>
      <text:p text:style-name="P602"><text:span text:style-name="T602_1">Partners<text:s/>submitted<text:s/>financial<text:s/>reports<text:s/>using<text:s/>standard<text:s/>FCDO<text:s/>templates,<text:s/>with<text:s/>notable<text:s/>improvements<text:s/>in<text:s/>compliance<text:s/>and<text:s/>quality.<text:s/>While<text:s/>understanding<text:s/>of<text:s/>reporting<text:s/>requirements<text:s/>has<text:s/>strengthened,<text:s/>further<text:s/>improvement<text:s/>is<text:s/>needed<text:s/>in<text:s/>explaining<text:s/>variances,<text:s/>with<text:s/>targeted<text:s/>support<text:s/>being<text:s/>provided.<text:s/>All<text:s/>reports<text:s/>are<text:s/>subject<text:s/>to<text:s/>rigorous<text:s/>review<text:s/>by<text:s/>the<text:s/>programme<text:s/>team<text:s/>prior<text:s/>to<text:s/>disbursement.</text:span></text:p>
      <text:p text:style-name="P603"/>
      <text:p text:style-name="P604"><text:span text:style-name="T604_1">To<text:s/>improve<text:s/>cash<text:s/>flow<text:s/>and<text:s/>reduce<text:s/>delivery<text:s/>risks<text:s/>linked<text:s/>to<text:s/>reporting<text:s/>delays,<text:s/>the<text:s/>programme<text:s/>introduced<text:s/>a<text:s/></text:span><text:span text:style-name="T604_2">six</text:span><text:span text:style-name="T604_3">monthly<text:s/>disbursement<text:s/>model</text:span><text:span text:style-name="T604_4">.<text:s/>This<text:s/>approach<text:s/>enhances<text:s/>partner<text:s/>flexibility<text:s/>and<text:s/>delivery<text:s/>efficiency,<text:s/>with<text:s/>associated<text:s/>risks<text:s/>mitigated<text:s/>through<text:s/>strengthened<text:s/>oversight,<text:s/>including<text:s/>quarterly<text:s/>reviews<text:s/>and<text:s/>monthly<text:s/>check</text:span><text:span text:style-name="T604_5">ins.<text:s/>The<text:s/>second<text:s/>annual<text:s/>audit<text:s/>is<text:s/>in<text:s/>progress,<text:s/>with<text:s/>a<text:s/>draft<text:s/>expected<text:s/>by<text:s/></text:span><text:span text:style-name="T604_6">22</text:span><text:span text:style-name="T604_7"><text:s/>May</text:span><text:span text:style-name="T604_8">,<text:s/>and<text:s/>will<text:s/>assess<text:s/>the<text:s/>effectiveness<text:s/>of<text:s/>the<text:s/>revised<text:s/>approach.<text:s/>Key<text:s/>cost<text:s/>drivers<text:s/>remained<text:s/>direct<text:s/>delivery<text:s/>costs,<text:s/>expert<text:s/>fees,<text:s/>and<text:s/>staff<text:s/>costs.</text:span></text:p>
      <text:p text:style-name="P605"><text:span text:style-name="T605_1">The<text:s/>GGP<text:s/>maintains<text:s/>an<text:s/>up</text:span><text:span text:style-name="T605_2">to</text:span><text:span text:style-name="T605_3">date<text:s/>Delivery<text:s/>Chain<text:s/>Risk<text:s/>Map<text:s/>(DCRM),<text:s/>reviewed<text:s/>quarterly<text:s/>as<text:s/>part<text:s/>of<text:s/>routine<text:s/>risk<text:s/>management.<text:s/>The<text:s/>DCRM<text:s/>is<text:s/>updated<text:s/>to<text:s/>reflect<text:s/>changes<text:s/>in<text:s/>delivery<text:s/>arrangements—for<text:s/>example,<text:s/>following<text:s/>the<text:s/>engagement<text:s/>of<text:s/>ICAR<text:s/>to<text:s/>support<text:s/>the<text:s/>OSP—while<text:s/>completed<text:s/>or<text:s/>discontinued<text:s/>activities<text:s/>are<text:s/>removed.</text:span></text:p>
      <text:p text:style-name="P606"/>
      <text:p text:style-name="P607"><text:span text:style-name="T607_1">Fiduciary<text:s/>and<text:s/>financial<text:s/>risks<text:s/>are<text:s/>further<text:s/>monitored<text:s/>through<text:s/>partner</text:span><text:span text:style-name="T607_2">‑level<text:s/>risk<text:s/>registers,<text:s/>with<text:s/>quarterly<text:s/>updates<text:s/>informing<text:s/>structured<text:s/>FCDO<text:s/>review<text:s/>and<text:s/>trend<text:s/>analysis.<text:s/>The<text:s/>DCRM<text:s/>currently<text:s/>provides<text:s/>an<text:s/>accurate<text:s/>representation<text:s/>of<text:s/>financial<text:s/>flows<text:s/>and<text:s/>associated<text:s/>risks,<text:s/>with<text:s/>no<text:s/>significant<text:s/>fiduciary<text:s/>issues<text:s/>identified.<text:s/>While<text:s/>reductions<text:s/>in<text:s/>ODA<text:s/>remain<text:s/>a<text:s/>contextual<text:s/>risk<text:s/>for<text:s/>future<text:s/>programming,<text:s/>no<text:s/>related<text:s/>impacts<text:s/>were<text:s/>observed<text:s/>during<text:s/>the<text:s/>reporting<text:s/>period.</text:span></text:p>
      <text:p text:style-name="P608"/>
      <text:p text:style-name="P609"><text:span text:style-name="T609_1">Asset<text:s/></text:span><text:span text:style-name="T609_2">Monitoring<text:s/>and<text:s/>Control</text:span><text:span text:style-name="T609_3"><text:s/></text:span></text:p>
      <text:p text:style-name="P610"/>
      <text:p text:style-name="P611"><text:span text:style-name="T611_1">Within<text:s/>the<text:s/>reporting<text:s/>period,<text:s/>approval<text:s/>was<text:s/>granted<text:s/>for<text:s/>the<text:s/>procurement<text:s/>of<text:s/>a<text:s/>project<text:s/>vehicle,<text:s/>two<text:s/>laptops,<text:s/>and<text:s/>two<text:s/>mobile<text:s/>phones<text:s/>to<text:s/>support<text:s/>the<text:s/>work<text:s/>of<text:s/>the<text:s/>two<text:s/>embedded<text:s/>experts<text:s/>at<text:s/>the<text:s/>Office<text:s/>of<text:s/>the<text:s/>Special<text:s/>Prosecutor<text:s/>(OSP).<text:s/>The<text:s/>vehicle,<text:s/>owned<text:s/>by<text:s/>the<text:s/>British<text:s/>High<text:s/>Commission,<text:s/>was<text:s/>registered<text:s/>with<text:s/>FCDO<text:s/>support.</text:span></text:p>
      <text:p text:style-name="P612"/>
      <text:p text:style-name="P613"><text:span text:style-name="T613_1">All<text:s/>assets<text:s/>have<text:s/>been<text:s/>recorded<text:s/>in<text:s/>an<text:s/>asset<text:s/>register<text:s/>and<text:s/>are<text:s/>managed<text:s/>in<text:s/>line<text:s/>with<text:s/>agreed<text:s/>procedures,<text:s/>with<text:s/>quarterly<text:s/>status<text:s/>updates<text:s/>provided<text:s/>to<text:s/>FCDO.<text:s/>The<text:s/>programme<text:s/>team<text:s/>also<text:s/>conducted<text:s/>a<text:s/>physical<text:s/>verification,<text:s/>confirming<text:s/>that<text:s/>all<text:s/>assets<text:s/>are<text:s/>in<text:s/>good<text:s/>condition<text:s/>and<text:s/>appropriately<text:s/>managed<text:s/>both<text:s/>on<text:s/>site<text:s/>and<text:s/>in<text:s/>the<text:s/>register.</text:span></text:p>
      <text:p text:style-name="P614"/>
      <text:p text:style-name="P615"><text:span text:style-name="T615_1"><text:s/></text:span><text:span text:style-name="T615_2"><text:s/></text:span></text:p>
      <text:p text:style-name="P616"><text:span text:style-name="T616_1">G</text:span><text:span text:style-name="T616_2">:<text:s/></text:span><text:span text:style-name="T616_3">MONITORING,<text:s/>EVIDENCE<text:s/>AND<text:s/>LEARNING<text:s/></text:span></text:p>
      <text:p text:style-name="P617"/>
      <text:p text:style-name="P618"><text:span text:style-name="T618_1">Monitoring<text:s/>and<text:s/>Evaluation</text:span></text:p>
      <text:p text:style-name="P619"/>
      <text:p text:style-name="P620"><text:span text:style-name="T620_1">The<text:s/>Monitoring,<text:s/>Evaluation<text:s/>and<text:s/>Learning<text:s/>(MEL)<text:s/>contract<text:s/>continued<text:s/>into<text:s/>the<text:s/>second<text:s/>year<text:s/>of<text:s/>the<text:s/>programme</text:span><text:span text:style-name="T620_2">.<text:s/>The<text:s/>contract<text:s/>was<text:s/>designed<text:s/>to<text:s/></text:span><text:span text:style-name="T620_3">identify<text:s/>the<text:s/>capacity<text:s/>gaps<text:s/>of<text:s/>partners<text:s/>with<text:s/>respect<text:s/>to<text:s/>collecting<text:s/>relevant<text:s/>da</text:span><text:span text:style-name="T620_4">ta<text:s/>for<text:s/>quality<text:s/>reporting<text:s/>of<text:s/>results</text:span><text:span text:style-name="T620_5"><text:s/></text:span><text:span text:style-name="T620_6">achieved.<text:s/>The<text:s/>contract<text:s/>also<text:s/>aimed<text:s/>at<text:s/>strengthening<text:s/>the<text:s/>MEL</text:span><text:span text:style-name="T620_7"><text:s/>capacity<text:s/>of<text:s/>partners<text:s/>and<text:s/>finally<text:s/>support<text:s/>the<text:s/>review<text:s/>and<text:s/>revision<text:s/>of<text:s/>individual<text:s/></text:span><text:span text:style-name="T620_8">partners<text:s/>and<text:s/>the<text:s/>GGP<text:s/>results<text:s/>framework.<text:s/></text:span><text:span text:style-name="T620_9">Overall</text:span><text:span text:style-name="T620_10">,</text:span><text:span text:style-name="T620_11"><text:s/>these<text:s/>objectives<text:s/>were<text:s/>achieved<text:s/>as<text:s/>comprehensive<text:s/>capacity<text:s/>needs<text:s/>assessments<text:s/>were<text:s/>completed<text:s/>and<text:s/>results<text:s/></text:span><text:span text:style-name="T620_12">framework<text:s/>for<text:s/>individual<text:s/>projects<text:s/>and<text:s/>GPP<text:s/>were<text:s/>revised.<text:s/></text:span><text:span text:style-name="T620_13"><text:s/></text:span></text:p>
      <text:p text:style-name="P621"/>
      <text:p text:style-name="P622"><text:span text:style-name="T622_1">Based<text:s/>on<text:s/>needs<text:s/>assessments,</text:span><text:span text:style-name="T622_2"><text:s/>the<text:s/>MEL<text:s/></text:span><text:span text:style-name="T622_3">TA<text:s/>developed</text:span><text:span text:style-name="T622_4"><text:s/>a<text:s/>comprehensive<text:s/>capacity<text:s/>development<text:s/>plan</text:span><text:span text:style-name="T622_5"><text:s/>and<text:s/>organised<text:s/></text:span><text:span text:style-name="T622_6">a<text:s/>three</text:span><text:span text:style-name="T622_7">‑</text:span><text:span text:style-name="T622_8">day<text:s/>intensive<text:s/>capacity</text:span><text:span text:style-name="T622_9">‑</text:span><text:span text:style-name="T622_10">building<text:s/>programme,<text:s/>equipping<text:s/>partners<text:s/>with<text:s/>modern,<text:s/>technology</text:span><text:span text:style-name="T622_11">‑</text:span><text:span text:style-name="T622_12">enabled<text:s/>approaches<text:s/>to<text:s/>data<text:s/>collection<text:s/>and<text:s/>results<text:s/>reporting.<text:s/>It<text:s/>also<text:s/>facilitated<text:s/>peer<text:s/>review<text:s/>of<text:s/>partners’<text:s/>results<text:s/>frameworks,<text:s/>leading<text:s/>to<text:s/>revisions<text:s/>aligned<text:s/>with<text:s/>required<text:s/>standards.<text:s/>Follow</text:span><text:span text:style-name="T622_13">‑</text:span><text:span text:style-name="T622_14">on<text:s/>in</text:span><text:span text:style-name="T622_15">‑</text:span><text:span text:style-name="T622_16">house<text:s/>support<text:s/>addressed<text:s/>identified<text:s/>gaps,<text:s/>with<text:s/>guidance<text:s/>provided<text:s/>on<text:s/>refining<text:s/>theories<text:s/>of<text:s/>change<text:s/>and<text:s/>logframes,<text:s/>which<text:s/>partners<text:s/>subsequently<text:s/>updated.</text:span></text:p>
      <text:p text:style-name="P623"/>
      <text:p text:style-name="P624"><text:span text:style-name="T624_1">The<text:s/>MEL<text:s/>partner<text:s/>also<text:s/>convened<text:s/>a<text:s/>full</text:span><text:span text:style-name="T624_2">‑</text:span><text:span text:style-name="T624_3">day<text:s/>joint<text:s/>review<text:s/>workshop,<text:s/>strengthening<text:s/>collective<text:s/>learning,<text:s/>improving<text:s/>cross</text:span><text:span text:style-name="T624_4">‑</text:span><text:span text:style-name="T624_5">partner<text:s/>visibility,<text:s/>and<text:s/>clarifying<text:s/>contributions<text:s/>to<text:s/>overall<text:s/>GGP<text:s/>outcomes.<text:s/>These<text:s/>efforts<text:s/>contributed<text:s/>to<text:s/>a<text:s/>modest<text:s/>but<text:s/>noticeable<text:s/>improvement<text:s/>in<text:s/>the<text:s/>quality<text:s/>of<text:s/>partner<text:s/>reporting<text:s/>in<text:s/>the<text:s/>July–September<text:s/>2025<text:s/>quarter.</text:span></text:p>
      <text:p text:style-name="P625"/>
      <text:p text:style-name="P626"><text:span text:style-name="T626_1">Feedback<text:s/>and<text:s/>learning<text:s/>from<text:s/>the<text:s/>joint<text:s/>progress<text:s/>review<text:s/>workshop<text:s/>informed<text:s/>refinements<text:s/>to<text:s/>the<text:s/>FCDO<text:s/>reporting<text:s/>template,<text:s/>improving<text:s/>the<text:s/>accuracy<text:s/>and<text:s/>clarity<text:s/>of<text:s/>results<text:s/>reporting.<text:s/>The<text:s/>workshop<text:s/>also<text:s/>enabled<text:s/>partners<text:s/>to<text:s/>strengthen<text:s/>their<text:s/>results<text:s/>frameworks<text:s/>through<text:s/>peer<text:s/>review,<text:s/>enhancing<text:s/>ownership,<text:s/>technical<text:s/>understanding<text:s/>of<text:s/>results-based<text:s/>management,<text:s/>and<text:s/>alignment<text:s/>with<text:s/>GGP<text:s/>outcomes.</text:span></text:p>
      <text:p text:style-name="P627"/>
      <text:p text:style-name="P628"><text:span text:style-name="T628_1">Although<text:s/>the<text:s/>MEL<text:s/>contract<text:s/>concluded<text:s/>in<text:s/>November<text:s/>2025,<text:s/>its<text:s/>tools<text:s/>and<text:s/>learning<text:s/>continue<text:s/>to<text:s/>inform<text:s/>delivery.<text:s/>The<text:s/>need<text:s/>for<text:s/>renewed<text:s/>MEL<text:s/>support—particularly<text:s/>ahead<text:s/>of<text:s/>the<text:s/>mid-term<text:s/>review<text:s/>in<text:s/>May<text:s/>2027—has<text:s/>been<text:s/>identified,<text:s/>though<text:s/>feasibility<text:s/>will<text:s/>need<text:s/>to<text:s/>be<text:s/>assessed<text:s/>in<text:s/>the<text:s/>context<text:s/>of<text:s/>reduced<text:s/>ODA<text:s/>allocations.</text:span></text:p>
      <text:p text:style-name="P629"><text:span text:style-name="T629_1">During<text:s/>the<text:s/>year,<text:s/>the<text:s/>FCDO<text:s/>programme<text:s/>team<text:s/>conducted<text:s/>two<text:s/>field<text:s/>monitoring<text:s/>visits—in<text:s/>November<text:s/>2025<text:s/>(mid</text:span><text:span text:style-name="T629_2">year)<text:s/>and<text:s/>April<text:s/>2026<text:s/>(end</text:span><text:span text:style-name="T629_3">year).<text:s/>These<text:s/>covered<text:s/>key<text:s/>interventions<text:s/>including:</text:span></text:p>
      <text:list text:style-name="LS40" xml:id="list89">
        <text:list-item>
          <text:p text:style-name="P630"><text:span text:style-name="T630_1">Data<text:s/>collection<text:s/>for<text:s/>the<text:s/>Local<text:s/>Governance<text:s/>Reforms<text:s/>Study,<text:s/>generating<text:s/>insights<text:s/>into<text:s/>local<text:s/>governance<text:s/>structures<text:s/>and<text:s/>enabling<text:s/>constructive<text:s/>stakeholder<text:s/>dialogue<text:s/>through<text:s/>focus<text:s/>group<text:s/>discussions.</text:span></text:p>
        </text:list-item>
        <text:list-item>
          <text:p text:style-name="P631"><text:span text:style-name="T631_1">Regional<text:s/>dissemination<text:s/>of<text:s/>study<text:s/>findings.</text:span></text:p>
        </text:list-item>
        <text:list-item>
          <text:p text:style-name="P632"><text:span text:style-name="T632_1">Engagements<text:s/>with<text:s/>Local<text:s/>Accountability<text:s/>Networks<text:s/>(LANETs)<text:s/>in<text:s/>Suhum/Koforidua<text:s/>and<text:s/>Tamale,<text:s/>demonstrating<text:s/>collaboration<text:s/>between<text:s/>MMDAs<text:s/>and<text:s/>community<text:s/>groups<text:s/>to<text:s/>strengthen<text:s/>accountability,<text:s/>including<text:s/>follow</text:span><text:span text:style-name="T632_2">up<text:s/>on<text:s/>Auditor</text:span><text:span text:style-name="T632_3">General<text:s/>findings.</text:span></text:p>
        </text:list-item>
        <text:list-item>
          <text:p text:style-name="P633"><text:span text:style-name="T633_1">Consultations<text:s/>with<text:s/>private<text:s/>sector<text:s/>actors<text:s/>and<text:s/>political<text:s/>parties<text:s/>to<text:s/>inform<text:s/>the<text:s/>draft<text:s/>model<text:s/>bill<text:s/>on<text:s/>campaign<text:s/>financing.</text:span></text:p>
        </text:list-item>
        <text:list-item>
          <text:p text:style-name="P634"><text:span text:style-name="T634_1">Townhall<text:s/>meetings<text:s/>capturing<text:s/>citizen<text:s/>inputs<text:s/>into<text:s/>the<text:s/>constitutional<text:s/>reform<text:s/>process.</text:span></text:p>
        </text:list-item>
        <text:list-item>
          <text:p text:style-name="P635"><text:span text:style-name="T635_1">Ongoing<text:s/>monitoring<text:s/>through<text:s/>quarterly<text:s/>reports<text:s/>and<text:s/>review<text:s/>meetings,<text:s/>supporting<text:s/>delivery<text:s/>tracking,<text:s/>risk<text:s/>management<text:s/>(including<text:s/>fraud<text:s/>and<text:s/>safeguarding),<text:s/>and<text:s/>timely<text:s/>resolution<text:s/>of<text:s/>implementation<text:s/>challenges.</text:span></text:p>
        </text:list-item>
      </text:list>
      <text:p text:style-name="P636"><text:span text:style-name="T636_1">The<text:s/>programme<text:s/>does<text:s/>not<text:s/>have<text:s/>a<text:s/>standalone<text:s/>evaluation<text:s/>component.<text:s/>However,<text:s/>the<text:s/>team<text:s/>remains<text:s/>open<text:s/>to<text:s/>considering<text:s/>an<text:s/>evaluation<text:s/>should<text:s/>the<text:s/>need<text:s/>arise<text:s/>and<text:s/>will<text:s/>link<text:s/>this<text:s/>to<text:s/>any<text:s/>mission-wide<text:s/>evaluation<text:s/>work<text:s/>commissioned<text:s/>by<text:s/>FCDO.</text:span></text:p>
      <text:p text:style-name="P637"/>
      <text:p text:style-name="P638"/>
      <text:p text:style-name="P639"><text:span text:style-name="T639_1">Evidence</text:span></text:p>
      <text:p text:style-name="P640"/>
      <text:p text:style-name="P641"><text:span text:style-name="T641_1">CDD<text:s/></text:span><text:span text:style-name="T641_2">generated<text:s/>evidence</text:span><text:span text:style-name="T641_3"><text:s/>to<text:s/>inform<text:s/>policy<text:s/>proposals<text:s/>from<text:s/>local<text:s/>governance<text:s/>reforms</text:span><text:span text:style-name="T641_4">.</text:span><text:span text:style-name="T641_5"><text:s/></text:span><text:span text:style-name="T641_6">The<text:s/>research<text:s/>report<text:s/>was<text:s/>extensively<text:s/>shared<text:s/>with<text:s/>key<text:s/>stakeholders<text:s/>across<text:s/>the<text:s/>country<text:s/>and<text:s/>will<text:s/>continue<text:s/>to<text:s/>guide<text:s/>debates<text:s/>on<text:s/>local<text:s/>governance<text:s/>accountability<text:s/>and<text:s/>functionality.<text:s/>Also,<text:s/>the<text:s/>MEL<text:s/></text:span></text:p>
      <text:p text:style-name="P642"/>
      <text:p text:style-name="P643"/>
      <text:p text:style-name="P644"><text:span text:style-name="T644_1">Learning</text:span></text:p>
      <text:p text:style-name="P645"/>
      <text:p text:style-name="P646"><text:span text:style-name="T646_1">A<text:s/>key<text:s/>lesson<text:s/>from<text:s/>Year<text:s/>1<text:s/>was<text:s/>the<text:s/>value<text:s/>of<text:s/>a<text:s/>joint<text:s/>partners’<text:s/>progress<text:s/>review<text:s/>workshop,<text:s/>which<text:s/>was<text:s/>successfully<text:s/>implemented<text:s/>during<text:s/>the<text:s/>reporting<text:s/>period.<text:s/>The<text:s/>workshop<text:s/>delivered<text:s/>clear<text:s/>benefits,<text:s/>including<text:s/>informing<text:s/>revisions<text:s/>to<text:s/>the<text:s/>reporting<text:s/>template<text:s/>to<text:s/>better<text:s/>capture<text:s/>relevant<text:s/>results<text:s/>and<text:s/>performance<text:s/>data.</text:span><text:span text:style-name="T646_2"><text:s/></text:span><text:span text:style-name="T646_3">It<text:s/>also<text:s/>provided<text:s/>a<text:s/>structured<text:s/>platform<text:s/>for<text:s/>peer<text:s/>learning<text:s/>and<text:s/>review<text:s/>of<text:s/>results<text:s/>frameworks,<text:s/>generating<text:s/>robust<text:s/>inputs<text:s/>that<text:s/>strengthened<text:s/>individual<text:s/>partner<text:s/>frameworks<text:s/>and,<text:s/>ultimately,<text:s/>the<text:s/>overall<text:s/>GGP<text:s/>results<text:s/>framework.</text:span></text:p>
      <text:p text:style-name="P647"/>
      <text:p text:style-name="P648"><text:span text:style-name="T648_1">A<text:s/>key<text:s/>learning<text:s/>from<text:s/>CDD<text:s/>was<text:s/>the<text:s/>need<text:s/>to<text:s/>shift<text:s/>towards<text:s/>non</text:span><text:span text:style-name="T648_2">traditional<text:s/>approaches<text:s/>for<text:s/>citizen<text:s/>mobilisation,<text:s/>moving<text:s/>beyond<text:s/>conference</text:span><text:span text:style-name="T648_3">based<text:s/>workshops<text:s/>to<text:s/>engaging<text:s/>existing<text:s/>community<text:s/>platforms<text:s/>such<text:s/>as<text:s/>churches,<text:s/>mosques,<text:s/>and<text:s/>market<text:s/>centres.<text:s/>This<text:s/>approach<text:s/>offers<text:s/>greater<text:s/>reach<text:s/>and<text:s/>can<text:s/>generate<text:s/>broader<text:s/>public<text:s/>demand<text:s/>for<text:s/>accountability.</text:span></text:p>
      <text:p text:style-name="P649"/>
      <text:p text:style-name="P650"><text:span text:style-name="T650_1">Routine<text:s/>monitoring<text:s/>activities<text:s/>enabled<text:s/>the<text:s/>programme<text:s/>team<text:s/>to<text:s/>verify<text:s/>key<text:s/>information<text:s/>in<text:s/>quarterly<text:s/>reports,<text:s/>particularly<text:s/>financial<text:s/>data.<text:s/>Site</text:span><text:span text:style-name="T650_2">level<text:s/>checks<text:s/>confirmed<text:s/>participant<text:s/>numbers<text:s/>and<text:s/>validated<text:s/>costs,<text:s/>strengthening<text:s/>assurance<text:s/>on<text:s/>reported<text:s/>expenditure.<text:s/>In<text:s/></text:span><text:span text:style-name="T650_3">the<text:s/>context</text:span><text:span text:style-name="T650_4"><text:s/>of<text:s/>declining<text:s/>ODA,<text:s/>maintaining<text:s/>robust<text:s/>monitoring<text:s/>remains<text:s/>critical<text:s/>to<text:s/>ensuring<text:s/>value<text:s/>for<text:s/>money<text:s/>and<text:s/>informed<text:s/>programme<text:s/>management.</text:span></text:p>
      <text:p text:style-name="P651"/>
      <table:table table:style-name="Table16">
        <table:table-column table:style-name="Column54"/>
        <table:table-column table:style-name="Column55"/>
        <table:table-column table:style-name="Column56"/>
        <table:table-column table:style-name="Column57"/>
        <table:table-row table:style-name="Row47">
          <table:table-cell table:style-name="Cell153">
            <text:p text:style-name="P652"><text:span text:style-name="T652_1">Date<text:s/>of<text:s/>last<text:s/>narrative<text:s/>financial<text:s/>report</text:span></text:p>
          </table:table-cell>
          <table:table-cell table:style-name="Cell154">
            <text:p text:style-name="P653"><text:span text:style-name="T653_1">15<text:s/>April<text:s/>2026</text:span></text:p>
          </table:table-cell>
          <table:table-cell table:style-name="Cell155">
            <text:p text:style-name="P654"><text:span text:style-name="T654_1">Date<text:s/>of<text:s/>last<text:s/>audited<text:s/>annual<text:s/>statement</text:span></text:p>
          </table:table-cell>
          <table:table-cell table:style-name="Cell156">
            <text:p text:style-name="P655"><text:span text:style-name="T655_1">Expected<text:s/>by<text:s/></text:span><text:span text:style-name="T655_2">22</text:span><text:span text:style-name="T655_3"><text:s/>May<text:s/>2026</text:span></text:p>
          </table:table-cell>
        </table:table-row>
      </table:table>
      <text:p text:style-name="P656"/>
      <text:p text:style-name="P657"><text:span text:style-name="T657_1">The<text:s/>Annual<text:s/>Review<text:s/>was<text:s/>conducted<text:s/>internally<text:s/>by<text:s/>the<text:s/>GGP<text:s/>management<text:s/>team,<text:s/>comprising<text:s/>the<text:s/>Governance<text:s/>Adviser<text:s/>(Programme<text:s/>Responsible<text:s/>Officer)<text:s/>and<text:s/>the<text:s/>Programme<text:s/>Manager.<text:s/>The<text:s/>process<text:s/>included<text:s/>a<text:s/>review<text:s/>of<text:s/>programme<text:s/>documentation,<text:s/>structured<text:s/>engagements<text:s/>with<text:s/>all<text:s/>implementing<text:s/>partners,<text:s/>and<text:s/>key<text:s/>informant<text:s/>interviews<text:s/>with<text:s/>stakeholders<text:s/>and<text:s/>beneficiaries,<text:s/>including<text:s/>members<text:s/>of<text:s/>the<text:s/>Campaign<text:s/>Financing<text:s/>Technical<text:s/>Working<text:s/>Group,<text:s/>LANETs,<text:s/>and<text:s/>focal<text:s/>CSOs.</text:span></text:p>
      <text:p text:style-name="P658"/>
      <text:p text:style-name="P659"><text:span text:style-name="T659_1">The<text:s/>draft<text:s/>report<text:s/>was<text:s/>reviewed<text:s/>by<text:s/>technical<text:s/>advisers<text:s/>(Results<text:s/>and<text:s/>Social<text:s/>Development)<text:s/>and<text:s/>quality<text:s/>assured<text:s/>by<text:s/>the<text:s/></text:span><text:span text:style-name="T659_2">SRO/Team<text:s/>Leader<text:s/>of<text:s/>the<text:s/>Political,<text:s/>Security<text:s/>and<text:s/>Governance,<text:s/>the</text:span><text:span text:style-name="T659_3"><text:s/>Head<text:s/>of<text:s/>Delivery<text:s/>Excellence<text:s/>and</text:span><text:span text:style-name="T659_4"><text:s/>approved<text:s/>by</text:span><text:span text:style-name="T659_5"><text:s/>the<text:s/>Acting<text:s/>Development<text:s/>Director.</text:span></text:p>
      <text:p text:style-name="P6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" svg:font-family="Cambria" style:font-pitch="variable" style:font-family-generic="roman"/>
    <style:font-face style:name="Cambria Math" svg:font-family="Cambria Math" style:font-pitch="variable" style:font-family-generic="roma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1" style:display-name="Body Text1" style:family="paragraph" style:parent-style-name="Normal">
      <style:paragraph-properties fo:text-align="justify" fo:margin-bottom="0.423cm"/>
      <style:text-properties style:font-name="Times New Roman" style:font-size-complex="10pt"/>
    </style:style>
    <style:style style:name="Default" style:family="paragraph">
      <style:paragraph-properties style:text-autospace="none" fo:line-height="100%" fo:margin-bottom="0cm"/>
      <style:text-properties fo:color="#000000" style:font-name="Cambria" fo:font-size="12pt" style:font-size-asian="12pt" style:font-name-complex="Cambria" style:font-size-complex="12pt"/>
    </style:style>
    <style:style style:name="Footnote_20_text" style:display-name="Footnote text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Arial" style:font-size-asian="10pt" style:font-name-complex="Arial" style:font-size-complex="10pt" fo:language="en" fo:country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Wingdings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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fo:font-size="10pt" style:font-size-asian="10pt"/>
    </style:style>
    <style:style style:name="List2Level4" style:family="text">
      <style:text-properties style:font-name="Wingdings" fo:font-size="10pt" style:font-size-asian="10pt"/>
    </style:style>
    <style:style style:name="List2Level5" style:family="text">
      <style:text-properties style:font-name="Wingdings" fo:font-size="10pt" style:font-size-asian="10pt"/>
    </style:style>
    <style:style style:name="List2Level6" style:family="text">
      <style:text-properties style:font-name="Wingdings" fo:font-size="10pt" style:font-size-asian="10pt"/>
    </style:style>
    <style:style style:name="List2Level7" style:family="text">
      <style:text-properties style:font-name="Wingdings" fo:font-size="10pt" style:font-size-asian="10pt"/>
    </style:style>
    <style:style style:name="List2Level8" style:family="text">
      <style:text-properties style:font-name="Wingdings" fo:font-size="10pt" style:font-size-asian="10pt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/>
      </text:list-level-style-number>
      <text:list-level-style-number style:num-format="i" text:style-name="List2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2Level3" style:num-suffix=".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</text:list-level-style-number>
      <text:list-level-style-bullet text:bullet-char="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Level0" style:family="text">
      <style:text-properties style:font-name="Wingdings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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art-value="2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4Level1" style:num-suffix=".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3" text:style-name="List4Level2" style:num-suffix=".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4Level3" style:num-suffix="." text:level="4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5" text:style-name="List4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4Level5" style:num-suffix="." text:level="6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7" text:style-name="List4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4Level7" style:num-suffix="." text:level="8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  <text:list-level-style-number style:num-format="1" text:display-levels="9" text:style-name="List4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5Level0" style:family="text">
      <style:text-properties style:font-name="Aptos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-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Symbol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="Symbol" fo:font-size="10pt" style:font-size-asian="10pt"/>
    </style:style>
    <style:style style:name="List7Level1" style:family="text">
      <style:text-properties style:font-name="Courier New" fo:font-size="10pt" style:font-size-asian="10pt"/>
    </style:style>
    <style:style style:name="List7Level2" style:family="text">
      <style:text-properties style:font-name="Wingdings" fo:font-size="10pt" style:font-size-asian="10pt"/>
    </style:style>
    <style:style style:name="List7Level3" style:family="text">
      <style:text-properties style:font-name="Wingdings" fo:font-size="10pt" style:font-size-asian="10pt"/>
    </style:style>
    <style:style style:name="List7Level4" style:family="text">
      <style:text-properties style:font-name="Wingdings" fo:font-size="10pt" style:font-size-asian="10pt"/>
    </style:style>
    <style:style style:name="List7Level5" style:family="text">
      <style:text-properties style:font-name="Wingdings" fo:font-size="10pt" style:font-size-asian="10pt"/>
    </style:style>
    <style:style style:name="List7Level6" style:family="text">
      <style:text-properties style:font-name="Wingdings" fo:font-size="10pt" style:font-size-asian="10pt"/>
    </style:style>
    <style:style style:name="List7Level7" style:family="text">
      <style:text-properties style:font-name="Wingdings" fo:font-size="10pt" style:font-size-asian="10pt"/>
    </style:style>
    <style:style style:name="List7Level8" style:family="text">
      <style:text-properties style:font-name="Wingdings" fo:font-size="10pt" style:font-size-asian="10pt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116cm" text:min-label-width="0.635cm" fo:text-align="start" text:list-level-position-and-space-mode="label-alignment">
          <style:list-level-label-alignment text:label-followed-by="listtab" fo:margin-left="0.751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386cm" text:min-label-width="0.635cm" fo:text-align="start" text:list-level-position-and-space-mode="label-alignment">
          <style:list-level-label-alignment text:label-followed-by="listtab" fo:margin-left="2.021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291cm" text:min-label-distance="0.318cm" fo:text-align="end" text:list-level-position-and-space-mode="label-alignment">
          <style:list-level-label-alignment text:label-followed-by="listtab" fo:margin-left="3.29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3.926cm" text:min-label-width="0.635cm" fo:text-align="start" text:list-level-position-and-space-mode="label-alignment">
          <style:list-level-label-alignment text:label-followed-by="listtab" fo:margin-left="4.561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196cm" text:min-label-width="0.635cm" fo:text-align="start" text:list-level-position-and-space-mode="label-alignment">
          <style:list-level-label-alignment text:label-followed-by="listtab" fo:margin-left="5.831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101cm" text:min-label-distance="0.318cm" fo:text-align="end" text:list-level-position-and-space-mode="label-alignment">
          <style:list-level-label-alignment text:label-followed-by="listtab" fo:margin-left="7.101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7.736cm" text:min-label-width="0.635cm" fo:text-align="start" text:list-level-position-and-space-mode="label-alignment">
          <style:list-level-label-alignment text:label-followed-by="listtab" fo:margin-left="8.371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006cm" text:min-label-width="0.635cm" fo:text-align="start" text:list-level-position-and-space-mode="label-alignment">
          <style:list-level-label-alignment text:label-followed-by="listtab" fo:margin-left="9.641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0.911cm" text:min-label-distance="0.318cm" fo:text-align="end" text:list-level-position-and-space-mode="label-alignment">
          <style:list-level-label-alignment text:label-followed-by="listtab" fo:margin-left="10.911cm" fo:text-indent="-0.318cm"/>
        </style:list-level-properties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0">
      <text:list-level-style-number style:num-format="i" text:style-name="List10Level0" style:num-suffix=".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style:font-name="Aptos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2">
      <text:list-level-style-number style:num-format="i" text:style-name="List12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Courier New" fo:font-size="10pt" style:font-size-asian="10pt"/>
    </style:style>
    <style:style style:name="List14Level2" style:family="text">
      <style:text-properties style:font-name="Wingdings" fo:font-size="10pt" style:font-size-asian="10pt"/>
    </style:style>
    <style:style style:name="List14Level3" style:family="text">
      <style:text-properties style:font-name="Wingdings" fo:font-size="10pt" style:font-size-asian="10pt"/>
    </style:style>
    <style:style style:name="List14Level4" style:family="text">
      <style:text-properties style:font-name="Wingdings" fo:font-size="10pt" style:font-size-asian="10pt"/>
    </style:style>
    <style:style style:name="List14Level5" style:family="text">
      <style:text-properties style:font-name="Wingdings" fo:font-size="10pt" style:font-size-asian="10pt"/>
    </style:style>
    <style:style style:name="List14Level6" style:family="text">
      <style:text-properties style:font-name="Wingdings" fo:font-size="10pt" style:font-size-asian="10pt"/>
    </style:style>
    <style:style style:name="List14Level7" style:family="text">
      <style:text-properties style:font-name="Wingdings" fo:font-size="10pt" style:font-size-asian="10pt"/>
    </style:style>
    <style:style style:name="List14Level8" style:family="text">
      <style:text-properties style:font-name="Wingdings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5Level1" style:num-suffix=".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3" text:style-name="List15Level2" style:num-suffix=".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15Level3" style:num-suffix="." text:level="4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5" text:style-name="List15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15Level5" style:num-suffix="." text:level="6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7" text:style-name="List15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15Level7" style:num-suffix="." text:level="8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  <text:list-level-style-number style:num-format="1" text:display-levels="9" text:style-name="List15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-complex="Times New Roman"/>
    </style:style>
    <style:style style:name="List17Level1" style:family="text">
      <style:text-properties style:font-name="Symbol"/>
    </style:style>
    <style:style style:name="List17Level2" style:family="text">
      <style:text-properties style:font-name="Wingdings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7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Courier New" fo:font-size="10pt" style:font-size-asian="10pt"/>
    </style:style>
    <style:style style:name="List18Level2" style:family="text">
      <style:text-properties style:font-name="Wingdings" fo:font-size="10pt" style:font-size-asian="10pt"/>
    </style:style>
    <style:style style:name="List18Level3" style:family="text">
      <style:text-properties style:font-name="Wingdings" fo:font-size="10pt" style:font-size-asian="10pt"/>
    </style:style>
    <style:style style:name="List18Level4" style:family="text">
      <style:text-properties style:font-name="Wingdings" fo:font-size="10pt" style:font-size-asian="10pt"/>
    </style:style>
    <style:style style:name="List18Level5" style:family="text">
      <style:text-properties style:font-name="Wingdings" fo:font-size="10pt" style:font-size-asian="10pt"/>
    </style:style>
    <style:style style:name="List18Level6" style:family="text">
      <style:text-properties style:font-name="Wingdings" fo:font-size="10pt" style:font-size-asian="10pt"/>
    </style:style>
    <style:style style:name="List18Level7" style:family="text">
      <style:text-properties style:font-name="Wingdings" fo:font-size="10pt" style:font-size-asian="10pt"/>
    </style:style>
    <style:style style:name="List18Level8" style:family="text">
      <style:text-properties style:font-name="Wingdings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Wingdings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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Wingdings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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Wingdings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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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7Level0" style:family="text">
      <style:text-properties style:font-name="Wingdings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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Wingdings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" text:style-name="List28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o" text:style-name="List28Level1" text:level="2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281cm" text:min-label-width="0.635cm" fo:text-align="start" text:list-level-position-and-space-mode="label-alignment">
          <style:list-level-label-alignment text:label-followed-by="listtab" fo:margin-left="3.916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551cm" text:min-label-width="0.635cm" fo:text-align="start" text:list-level-position-and-space-mode="label-alignment">
          <style:list-level-label-alignment text:label-followed-by="listtab" fo:margin-left="5.186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821cm" text:min-label-width="0.635cm" fo:text-align="start" text:list-level-position-and-space-mode="label-alignment">
          <style:list-level-label-alignment text:label-followed-by="listtab" fo:margin-left="6.4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7.091cm" text:min-label-width="0.635cm" fo:text-align="start" text:list-level-position-and-space-mode="label-alignment">
          <style:list-level-label-alignment text:label-followed-by="listtab" fo:margin-left="7.726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361cm" text:min-label-width="0.635cm" fo:text-align="start" text:list-level-position-and-space-mode="label-alignment">
          <style:list-level-label-alignment text:label-followed-by="listtab" fo:margin-left="8.996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631cm" text:min-label-width="0.635cm" fo:text-align="start" text:list-level-position-and-space-mode="label-alignment">
          <style:list-level-label-alignment text:label-followed-by="listtab" fo:margin-left="10.2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901cm" text:min-label-width="0.635cm" fo:text-align="start" text:list-level-position-and-space-mode="label-alignment">
          <style:list-level-label-alignment text:label-followed-by="listtab" fo:margin-left="11.536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Wingdings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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Wingdings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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text-underline-style="none"/>
    </style:style>
    <style:style style:name="List35Level1" style:family="text">
      <style:text-properties style:text-underline-style="none"/>
    </style:style>
    <style:style style:name="List35Level2" style:family="text">
      <style:text-properties style:text-underline-style="none"/>
    </style:style>
    <style:style style:name="List35Level3" style:family="text">
      <style:text-properties style:text-underline-style="none"/>
    </style:style>
    <style:style style:name="List35Level4" style:family="text">
      <style:text-properties style:text-underline-style="none"/>
    </style:style>
    <style:style style:name="List35Level5" style:family="text">
      <style:text-properties style:text-underline-style="none"/>
    </style:style>
    <style:style style:name="List35Level6" style:family="text">
      <style:text-properties style:text-underline-style="none"/>
    </style:style>
    <style:style style:name="List35Level7" style:family="text">
      <style:text-properties style:text-underline-style="none"/>
    </style:style>
    <style:style style:name="List35Level8" style:family="text">
      <style:text-properties style:text-underline-style="none"/>
    </style:style>
    <text:list-style style:name="LS35">
      <text:list-level-style-number style:num-format="1" text:style-name="List3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number>
      <text:list-level-style-number style:num-format="a" text:style-name="List35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35Level2" style:num-suffix=")" text:level="3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35Level3" style:num-suffix=")" style:num-prefix="(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35Level4" style:num-suffix=")" style:num-prefix="(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35Level5" style:num-suffix=")" style:num-prefix="(" text:level="6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35Level8" style:num-suffix="." text:level="9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Wingdings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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number style:num-format="1" text:style-name="List4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/>
    <style:style style:name="P4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Richard Addo</meta:initial-creator>
    <meta:creation-date>2026-07-22T13:02:00</meta:creation-date>
    <dc:creator>Richard Addo</dc:creator>
    <dc:date>2026-07-22T13:02:00</dc:date>
    <meta:editing-cycles>2</meta:editing-cycles>
    <meta:editing-duration>PT1M</meta:editing-duration>
    <meta:document-statistic meta:page-count="26" meta:paragraph-count="148" meta:row-count="527" meta:word-count="11111" meta:character-count="74302" meta:non-whitespace-character-count="63339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8EBE5AC0D90C3D46905F203DE86DCB07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