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style:font-name-asian="Arial" fo:font-weight="bold" style:font-weight-asian="bold"/>
    </style:style>
    <style:style style:name="P2" style:family="paragraph" style:parent-style-name="Normal">
      <style:paragraph-properties fo:margin-right="-0.25cm"/>
      <style:text-properties style:font-name-asian="Arial" fo:font-weight="bold" style:font-weight-asian="bold"/>
    </style:style>
    <style:style style:name="P3" style:family="paragraph" style:parent-style-name="Normal">
      <style:paragraph-properties fo:text-indent="1.337cm" fo:margin-left="-1.588cm"/>
      <style:text-properties style:font-name-asian="Arial"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15cm"/>
    </style:style>
    <style:style style:name="Column3" style:family="table-column">
      <style:table-column-properties style:column-width="3.147cm"/>
    </style:style>
    <style:style style:name="Column4" style:family="table-column">
      <style:table-column-properties style:column-width="4.216cm"/>
    </style:style>
    <style:style style:name="Column5" style:family="table-column">
      <style:table-column-properties style:column-width="0.011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1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5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1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 fo:margin-top="0.071cm"/>
    </style:style>
    <style:style style:name="T2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1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22" style:family="paragraph" style:parent-style-name="Normal">
      <style:paragraph-properties fo:margin-top="0.071cm" fo:margin-bottom="0.071cm"/>
    </style:style>
    <style:style style:name="T2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</style:style>
    <style:style style:name="T2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2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27" style:family="paragraph" style:parent-style-name="Normal">
      <style:paragraph-properties fo:text-indent="1.337cm" fo:margin-left="-1.588cm"/>
      <style:text-properties style:font-name-asian="Arial" fo:font-weight="bold" style:font-weight-asian="bold"/>
    </style:style>
    <style:style style:name="Table2" style:family="table">
      <style:table-properties table:align="left" style:width="16.374cm" fo:margin-left="-0.265cm"/>
    </style:style>
    <style:style style:name="Column6" style:family="table-column">
      <style:table-column-properties style:column-width="2.501cm" style:use-optimal-column-width="false"/>
    </style:style>
    <style:style style:name="Column7" style:family="table-column">
      <style:table-column-properties style:column-width="13.873cm" style:use-optimal-column-width="false"/>
    </style:style>
    <style:style style:name="Row7" style:family="table-row">
      <style:table-row-properties style:min-row-height="0.609cm" style:use-optimal-row-height="false"/>
    </style:style>
    <style:style style:name="Cell23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8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8" style:family="table-row">
      <style:table-row-properties style:min-row-height="3.598cm" style:use-optimal-row-height="false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30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 fo:margin-top="0.071cm"/>
    </style:style>
    <style:style style:name="T3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1_1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2" style:family="paragraph" style:parent-style-name="Normal">
      <style:paragraph-properties fo:margin-top="0.071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3" style:family="paragraph" style:parent-style-name="Normal">
      <style:paragraph-properties fo:margin-top="0.071cm"/>
    </style:style>
    <style:style style:name="T3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2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3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3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4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5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6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7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3_7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4" style:family="paragraph" style:parent-style-name="Normal">
      <style:paragraph-properties fo:margin-top="0.071cm" fo:margin-bottom="0.071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5" style:family="paragraph" style:parent-style-name="Normal">
      <style:paragraph-properties/>
    </style:style>
    <style:style style:name="T35_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1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2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_3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" style:family="paragraph" style:parent-style-name="List_20_Paragraph">
      <style:paragraph-properties fo:text-indent="-0.635cm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" style:family="paragraph" style:parent-style-name="List_20_Paragraph">
      <style:paragraph-properties fo:text-indent="-0.635cm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8" style:family="paragraph" style:parent-style-name="List_20_Paragraph">
      <style:paragraph-properties fo:text-indent="-0.635cm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9" style:family="paragraph" style:parent-style-name="List_20_Paragraph">
      <style:paragraph-properties fo:text-indent="-0.635cm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0" style:family="paragraph" style:parent-style-name="List_20_Paragraph">
      <style:paragraph-properties fo:text-indent="-0.635cm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" style:family="paragraph" style:parent-style-name="Normal">
      <style:paragraph-properties/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2" style:family="paragraph" style:parent-style-name="Normal">
      <style:paragraph-properties/>
    </style:style>
    <style:style style:name="T42_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1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2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2_3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3" style:family="paragraph" style:parent-style-name="Normal">
      <style:paragraph-properties/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4" style:family="paragraph" style:parent-style-name="Normal">
      <style:paragraph-properties/>
    </style:style>
    <style:style style:name="T44_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5" style:family="paragraph" style:parent-style-name="Normal">
      <style:paragraph-properties/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6" style:family="paragraph" style:parent-style-name="Normal">
      <style:paragraph-properties/>
    </style:style>
    <style:style style:name="T4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3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5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5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7" style:family="paragraph" style:parent-style-name="Normal">
      <style:paragraph-properties/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8" style:family="paragraph" style:parent-style-name="Normal">
      <style:paragraph-properties/>
    </style:style>
    <style:style style:name="T48_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6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7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8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19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0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8_2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9" style:family="paragraph" style:parent-style-name="Normal">
      <style:paragraph-properties/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50" style:family="paragraph" style:parent-style-name="Normal">
      <style:paragraph-properties/>
    </style:style>
    <style:style style:name="T50_1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0_2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0_3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0_4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0_5" style:family="text">
      <style:text-properties fo:background-color="#ffffff"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9" style:family="table-row">
      <style:table-row-properties style:min-row-height="3.598cm" style:use-optimal-row-height="false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/>
    </style:style>
    <style:style style:name="T5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paragraph-properties/>
    </style:style>
    <style:style style:name="T5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2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3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4" style:family="paragraph" style:parent-style-name="Normal">
      <style:paragraph-properties/>
    </style:style>
    <style:style style:name="T5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4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5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6" style:family="paragraph" style:parent-style-name="Normal">
      <style:paragraph-properties/>
    </style:style>
    <style:style style:name="T5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7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8" style:family="paragraph" style:parent-style-name="Normal">
      <style:paragraph-properties/>
    </style:style>
    <style:style style:name="T5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2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58_3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59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60" style:family="paragraph" style:parent-style-name="Normal">
      <style:paragraph-properties fo:text-align="center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0_1" style:family="text" style:parent-style-name="Normal"/>
    <style:style style:name="FR1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flow-with-text="false" style:run-through="foreground" fo:wrap-option="wrap" draw:auto-grow-height="true" draw:auto-grow-width="true"/>
    </style:style>
    <style:style style:name="P61" style:family="paragraph" style:parent-style-name="Normal"/>
    <style:style style:name="T61_1" style:family="text">
      <style:text-properties fo:font-size="10pt" style:font-size-asian="10pt" style:font-size-complex="10pt" fo:font-weight="bold" style:font-weight-asian="bold" style:font-weight-complex="bold"/>
    </style:style>
    <style:style style:name="P62" style:family="paragraph" style:parent-style-name="Normal"/>
    <style:style style:name="T62_1" style:family="text">
      <style:text-properties fo:font-size="10pt" style:font-size-asian="10pt" style:font-size-complex="10pt"/>
    </style:style>
    <style:style style:name="T62_2" style:family="text"/>
    <style:style style:name="T62_3" style:family="text">
      <style:text-properties fo:font-size="10pt" style:font-size-asian="10pt" style:font-size-complex="10pt"/>
    </style:style>
    <style:style style:name="T62_4" style:family="text">
      <style:text-properties fo:font-size="10pt" style:font-size-asian="10pt" style:font-size-complex="10pt"/>
    </style:style>
    <style:style style:name="T62_5" style:family="text">
      <style:text-properties fo:font-size="10pt" style:font-size-asian="10pt" style:font-size-complex="10pt"/>
    </style:style>
    <style:style style:name="P63" style:family="paragraph" style:parent-style-name="Normal">
      <style:paragraph-properties fo:text-align="center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10" style:family="table-row">
      <style:table-row-properties style:min-row-height="1.725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" style:family="paragraph" style:parent-style-name="Normal">
      <style:paragraph-properties/>
    </style:style>
    <style:style style:name="T6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6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" style:family="paragraph" style:parent-style-name="Normal">
      <style:paragraph-properties/>
    </style:style>
    <style:style style:name="T6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5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66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67" style:family="paragraph" style:parent-style-name="Normal">
      <style:paragraph-properties/>
    </style:style>
    <style:style style:name="T6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7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68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69" style:family="paragraph" style:parent-style-name="Normal">
      <style:paragraph-properties/>
    </style:style>
    <style:style style:name="T6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2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69_3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70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71" style:family="paragraph" style:parent-style-name="Normal"/>
    <style:style style:name="T7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2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3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71_3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72" style:family="paragraph" style:parent-style-name="Normal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73" style:family="paragraph" style:parent-style-name="Normal"/>
    <style:style style:name="T7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3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1.475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" style:family="paragraph" style:parent-style-name="Normal">
      <style:paragraph-properties/>
    </style:style>
    <style:style style:name="T7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/>
    <style:style style:name="T7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2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3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4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5_5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76" style:family="paragraph" style:parent-style-name="Normal"/>
    <style:style style:name="T7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77" style:family="paragraph" style:parent-style-name="Normal">
      <style:paragraph-properties fo:margin-bottom="0.212cm"/>
    </style:style>
    <style:style style:name="T7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77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78" style:family="paragraph" style:parent-style-name="Normal">
      <style:paragraph-properties fo:margin-bottom="0.212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able3" style:family="table">
      <style:table-properties table:align="center" style:width="13.503cm" fo:margin-left="0.185cm"/>
    </style:style>
    <style:style style:name="Column8" style:family="table-column">
      <style:table-column-properties style:column-width="2.701cm" style:use-optimal-column-width="false"/>
    </style:style>
    <style:style style:name="Column9" style:family="table-column">
      <style:table-column-properties style:column-width="2.701cm" style:use-optimal-column-width="false"/>
    </style:style>
    <style:style style:name="Column10" style:family="table-column">
      <style:table-column-properties style:column-width="2.701cm" style:use-optimal-column-width="false"/>
    </style:style>
    <style:style style:name="Column11" style:family="table-column">
      <style:table-column-properties style:column-width="2.701cm" style:use-optimal-column-width="false"/>
    </style:style>
    <style:style style:name="Column12" style:family="table-column">
      <style:table-column-properties style:column-width="2.701cm" style:use-optimal-column-width="false"/>
    </style:style>
    <style:style style:name="Row12" style:family="table-row">
      <style:table-row-properties style:min-row-height="0.529cm"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108%" fo:margin-bottom="0.353cm"/>
    </style:style>
    <style:style style:name="T7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108%" fo:margin-bottom="0.353cm"/>
    </style:style>
    <style:style style:name="T8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108%" fo:margin-bottom="0.353cm"/>
    </style:style>
    <style:style style:name="T8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margin-bottom="0.353cm"/>
    </style:style>
    <style:style style:name="T8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margin-bottom="0.353cm"/>
    </style:style>
    <style:style style:name="T8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>
      <style:table-row-properties style:min-row-height="0.52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108%" fo:margin-bottom="0.353cm"/>
    </style:style>
    <style:style style:name="T8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margin-bottom="0.353cm"/>
    </style:style>
    <style:style style:name="T8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margin-bottom="0.353cm"/>
    </style:style>
    <style:style style:name="T8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margin-bottom="0.353cm"/>
    </style:style>
    <style:style style:name="T8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8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87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margin-bottom="0.353cm"/>
    </style:style>
    <style:style style:name="T8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8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8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89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0" style:family="paragraph" style:parent-style-name="Normal">
      <style:paragraph-properties/>
    </style:style>
    <style:style style:name="T9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0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1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2" style:family="paragraph" style:parent-style-name="Normal">
      <style:paragraph-properties/>
    </style:style>
    <style:style style:name="T9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" style:family="paragraph" style:parent-style-name="Normal">
      <style:paragraph-properties/>
    </style:style>
    <style:style style:name="T9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/>
    </style:style>
    <style:style style:name="T9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5" style:family="paragraph" style:parent-style-name="Normal"/>
    <style:style style:name="T95_1" style:family="text">
      <style:text-properties fo:background-color="#e6e6e6" fo:color="#2b579a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6" style:family="paragraph" style:parent-style-name="Normal"/>
    <style:style style:name="T9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7" style:family="paragraph" style:parent-style-name="Normal"/>
    <style:style style:name="T9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7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1.222cm" style:use-optimal-row-height="false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" style:family="paragraph" style:parent-style-name="Normal">
      <style:paragraph-properties/>
    </style:style>
    <style:style style:name="T9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" style:family="paragraph" style:parent-style-name="Normal">
      <style:paragraph-properties/>
    </style:style>
    <style:style style:name="T9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9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0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1" style:family="paragraph" style:parent-style-name="Normal">
      <style:paragraph-properties/>
    </style:style>
    <style:style style:name="T10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1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1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1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1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2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3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3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4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4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" style:family="table-row">
      <style:table-row-properties style:min-row-height="3.598cm" style:use-optimal-row-height="false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5" style:family="paragraph" style:parent-style-name="Normal">
      <style:paragraph-properties/>
    </style:style>
    <style:style style:name="T10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6" style:family="paragraph" style:parent-style-name="Normal">
      <style:paragraph-properties/>
    </style:style>
    <style:style style:name="T10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107" style:family="paragraph" style:parent-style-name="List_20_Paragraph">
      <style:paragraph-properties fo:text-indent="-0.635cm" fo:line-height="108%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8" style:family="paragraph" style:parent-style-name="List_20_Paragraph">
      <style:paragraph-properties fo:text-indent="-0.635cm" fo:line-height="108%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9" style:family="paragraph" style:parent-style-name="List_20_Paragraph">
      <style:paragraph-properties fo:text-indent="-0.635cm" fo:line-height="108%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0" style:family="paragraph" style:parent-style-name="Normal">
      <style:paragraph-properties/>
      <style:text-properties fo:font-style="italic" style:font-style-asian="itali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1" style:family="paragraph" style:parent-style-name="Normal">
      <style:paragraph-properties fo:margin-bottom="0.423cm"/>
    </style:style>
    <style:style style:name="T11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1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1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1_2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2" style:family="paragraph" style:parent-style-name="Normal">
      <style:paragraph-properties/>
    </style:style>
    <style:style style:name="T11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3" style:family="paragraph" style:parent-style-name="Normal">
      <style:paragraph-properties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4" style:family="paragraph" style:parent-style-name="Normal">
      <style:paragraph-properties/>
    </style:style>
    <style:style style:name="T11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4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5" style:family="paragraph" style:parent-style-name="Normal">
      <style:paragraph-properties fo:text-indent="1.337cm" fo:margin-left="-1.588cm"/>
      <style:text-properties style:font-name-asian="Arial" fo:font-weight="bold" style:font-weight-asian="bold"/>
    </style:style>
    <style:style style:name="P116" style:family="paragraph" style:parent-style-name="Normal">
      <style:paragraph-properties fo:text-indent="1.337cm" fo:margin-left="-1.588cm"/>
      <style:text-properties fo:background-color="#ffffff" fo:color="#d13438" style:font-name-asian="Arial" style:text-underline-style="solid" style:text-underline-color="font-color"/>
    </style:style>
    <style:style style:name="P117" style:family="paragraph" style:parent-style-name="Normal"/>
    <style:style style:name="T117_1" style:family="text">
      <style:text-properties style:font-name-asian="Arial"/>
    </style:style>
    <style:style style:name="T117_2" style:family="text">
      <style:text-properties style:font-name-asian="Arial"/>
    </style:style>
    <style:style style:name="T117_3" style:family="text">
      <style:text-properties style:font-name-asian="Arial"/>
    </style:style>
    <style:style style:name="T117_4" style:family="text">
      <style:text-properties style:font-name-asian="Arial"/>
    </style:style>
    <style:style style:name="T117_5" style:family="text">
      <style:text-properties style:font-name-asian="Arial"/>
    </style:style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Delivering<text:s/>the<text:s/></text:span><text:span text:style-name="T5_2">Agricultur</text:span><text:span text:style-name="T5_3">e</text:span><text:span text:style-name="T5_4"><text:s/>Breakthrough</text:span><text:span text:style-name="T5_5"><text:s/>(301554)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Research<text:s/>and<text:s/>Evidence<text:s/>Directorate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 table:number-columns-spanned="2">
            <text:p text:style-name="P9"><text:span text:style-name="T9_1">Clare<text:s/>Lewis</text:span></text:p>
          </table:table-cell>
          <table:covered-table-cell/>
        </table:table-row>
        <table:table-row table:style-name="Row3">
          <table:table-cell table:style-name="Cell7">
            <text:p text:style-name="P10"><text:span text:style-name="T10_1">Original<text:s/>programme<text:s/>budget</text:span><text:span text:style-name="T10_2"> </text:span></text:p>
          </table:table-cell>
          <table:table-cell table:style-name="Cell8">
            <text:p text:style-name="P11"><text:span text:style-name="T11_1">£12,000,000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 table:number-columns-spanned="2">
            <text:p text:style-name="P13"><text:span text:style-name="T13_1">Global<text:s/>public<text:s/>goods<text:s/>research</text:span><text:span text:style-name="T13_2"><text:s/>targeted<text:s/>at<text:s/>the<text:s/>needs<text:s/>of<text:s/>low-<text:s/>and<text:s/>middle-income<text:s/>countries,</text:span><text:span text:style-name="T13_3"><text:s/>with<text:s/>a<text:s/>focus<text:s/>on<text:s/>Ghana<text:s/>and<text:s/>Nigeria</text:span></text:p>
          </table:table-cell>
          <table:covered-table-cell/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£7,</text:span><text:span text:style-name="T15_2">80</text:span><text:span text:style-name="T15_3">0,000</text:span></text:p>
          </table:table-cell>
          <table:table-cell table:style-name="Cell13">
            <text:p text:style-name="P16"><text:span text:style-name="T16_1">Original<text:s/>BC<text:s/>approver<text:s/>(Minister,<text:s/>DG,<text:s/>HoM,<text:s/>Director,<text:s/>Dep.<text:s/>Director)</text:span></text:p>
          </table:table-cell>
          <table:table-cell table:style-name="Cell14" table:number-columns-spanned="2">
            <text:p text:style-name="P17"><text:span text:style-name="T17_1">Charlotte<text:s/>Watts</text:span><text:span text:style-name="T17_2">,<text:s/>Chief<text:s/>Scientific<text:s/>Advis</text:span><text:span text:style-name="T17_3">er</text:span></text:p>
          </table:table-cell>
          <table:covered-table-cell/>
        </table:table-row>
        <table:table-row table:style-name="Row5">
          <table:table-cell table:style-name="Cell15">
            <text:p text:style-name="P18"><text:span text:style-name="T18_1">New<text:s/>increased<text:s/>or<text:s/>reduced<text:s/>programme<text:s/>budget<text:s/>(if<text:s/>applicable)</text:span></text:p>
          </table:table-cell>
          <table:table-cell table:style-name="Cell16">
            <text:p text:style-name="P19"><text:span text:style-name="T19_1">£19,</text:span><text:span text:style-name="T19_2">80</text:span><text:span text:style-name="T19_3">0,000</text:span></text:p>
          </table:table-cell>
          <table:table-cell table:style-name="Cell17">
            <text:p text:style-name="P20"><text:span text:style-name="T20_1">Original<text:s/>programme<text:s/>start<text:s/>and<text:s/>end<text:s/>dates</text:span></text:p>
          </table:table-cell>
          <table:table-cell table:style-name="Cell18" table:number-columns-spanned="2">
            <text:p text:style-name="P21"><text:span text:style-name="T21_1">Start<text:s/></text:span><text:span text:style-name="T21_2">date:<text:s/>28<text:s/>February<text:s/>2023</text:span></text:p>
            <text:p text:style-name="P22"><text:span text:style-name="T22_1">End<text:s/>date:<text:s/>30<text:s/>September<text:s/>2027</text:span></text:p>
          </table:table-cell>
          <table:covered-table-cell/>
        </table:table-row>
        <table:table-row table:style-name="Row6">
          <table:table-cell table:style-name="Cell19">
            <text:p text:style-name="P23"><text:span text:style-name="T23_1">Latest<text:s/>AR<text:s/>programme<text:s text:c="2"/>score</text:span><text:span text:style-name="T23_2"><text:s/></text:span></text:p>
          </table:table-cell>
          <table:table-cell table:style-name="Cell20">
            <text:p text:style-name="P24"><text:span text:style-name="T24_1">A</text:span></text:p>
          </table:table-cell>
          <table:table-cell table:style-name="Cell21">
            <text:p text:style-name="P25"><text:span text:style-name="T25_1">New<text:s/>programme<text:s/>end<text:s/>date<text:s/></text:span></text:p>
          </table:table-cell>
          <table:table-cell table:style-name="Cell22" table:number-columns-spanned="2">
            <text:p text:style-name="P26"><text:span text:style-name="T26_1">30<text:s/>September<text:s/>202</text:span><text:span text:style-name="T26_2">9</text:span></text:p>
          </table:table-cell>
          <table:covered-table-cell/>
        </table:table-row>
      </table:table>
      <text:p text:style-name="P27"/>
      <table:table table:style-name="Table2">
        <table:table-column table:style-name="Column6"/>
        <table:table-column table:style-name="Column7"/>
        <table:table-row table:style-name="Row7">
          <table:table-cell table:style-name="Cell23" table:number-columns-spanned="2">
            <text:p text:style-name="P28"><text:span text:style-name="T28_1">Detailed<text:s/>information </text:span><text:span text:style-name="T28_2"> </text:span></text:p>
          </table:table-cell>
          <table:covered-table-cell/>
        </table:table-row>
        <table:table-row table:style-name="Row8">
          <table:table-cell table:style-name="Cell24">
            <text:p text:style-name="P29"><text:span text:style-name="T29_1">Programme<text:s/>summary</text:span></text:p>
            <text:p text:style-name="P30"/>
          </table:table-cell>
          <table:table-cell table:style-name="Cell25">
            <text:p text:style-name="P31"><text:span text:style-name="T31_1">Th</text:span><text:span text:style-name="T31_2">e<text:s/>Delivering<text:s/>the<text:s/></text:span><text:span text:style-name="T31_3">Agricultur</text:span><text:span text:style-name="T31_4">e</text:span><text:span text:style-name="T31_5"><text:s/>Breakthrough</text:span><text:span text:style-name="T31_6"><text:s/>programme<text:s/></text:span><text:span text:style-name="T31_7">addresses<text:s/>the</text:span><text:span text:style-name="T31_8"><text:s/>triple<text:s/>challenges<text:s/>of<text:s/>global<text:s/>food<text:s/>insecurity,<text:s/>climate<text:s/>change<text:s/>and<text:s/>biodiversity<text:s/>loss</text:span><text:span text:style-name="T31_9"><text:s/></text:span><text:span text:style-name="T31_10">by<text:s/>advancing<text:s/>R&amp;D</text:span><text:span text:style-name="T31_11">,<text:s/></text:span><text:span text:style-name="T31_12">innovation</text:span><text:span text:style-name="T31_13">,</text:span><text:span text:style-name="T31_14"><text:s/></text:span><text:span text:style-name="T31_15">and<text:s/>reliable<text:s/>climate<text:s/>finance<text:s/></text:span><text:span text:style-name="T31_16">to<text:s/>facilitate<text:s/>a<text:s/>transition<text:s/>to<text:s/>resilient,<text:s/>sustainable<text:s/>and<text:s/>productive<text:s/>food<text:s/>systems</text:span><text:span text:style-name="T31_17">.</text:span></text:p>
            <text:p text:style-name="P32"/>
            <text:p text:style-name="P33"><text:span text:style-name="T33_1">A</text:span><text:span text:style-name="T33_2"><text:s/></text:span><text:span text:style-name="T33_3">key</text:span><text:span text:style-name="T33_4"><text:s/></text:span><text:span text:style-name="T33_5">component<text:s/></text:span><text:span text:style-name="T33_6">of<text:s/>the</text:span><text:span text:style-name="T33_7"><text:s/></text:span><text:span text:style-name="T33_8">programme</text:span><text:span text:style-name="T33_9"><text:s/></text:span><text:span text:style-name="T33_10">is<text:s/>the<text:s/>UK-Brazil-Africa<text:s/>Climate</text:span><text:span text:style-name="T33_11">-</text:span><text:span text:style-name="T33_12">Smart<text:s/>Agriculture<text:s/>Research<text:s/>Partnership,<text:s/>which<text:s/></text:span><text:span text:style-name="T33_13">demonstrates</text:span><text:span text:style-name="T33_14"><text:s/>the<text:s/>UK</text:span><text:span text:style-name="T33_15">’s</text:span><text:span text:style-name="T33_16"><text:s/>and<text:s/>Brazil’s<text:s/>shared<text:s/>commitment<text:s/>to<text:s/>trilateral</text:span><text:span text:style-name="T33_17"><text:s/></text:span><text:span text:style-name="T33_18">cooperation</text:span><text:span text:style-name="T33_19"><text:s/>as<text:s/>a<text:s/>model<text:s/>for<text:s/>modernised<text:s/>development</text:span><text:span text:style-name="T33_20"><text:s/>partnerships</text:span><text:span text:style-name="T33_21">.<text:s/></text:span><text:span text:style-name="T33_22">T</text:span><text:span text:style-name="T33_23">he</text:span><text:span text:style-name="T33_24"><text:s/>Partnership<text:s/>was<text:s/>launched</text:span><text:span text:style-name="T33_25"><text:s/>at<text:s/>the<text:s/>2023<text:s/>Global<text:s/>Food<text:s/>Security<text:s/>Summit<text:s/></text:span><text:span text:style-name="T33_26">through</text:span><text:span text:style-name="T33_27"><text:s/>a<text:s/>joint<text:s/>op-ed<text:s/>by<text:s/></text:span><text:span text:style-name="T33_28">Brazil’s<text:s/></text:span><text:span text:style-name="T33_29">Minister<text:s/>Wellington<text:s/>Dias<text:s/>and<text:s/>the<text:s/>UK’s<text:s/></text:span><text:span text:style-name="T33_30">former<text:s/></text:span><text:span text:style-name="T33_31">Minister<text:s/>for<text:s/>Development</text:span><text:span text:style-name="T33_32">.</text:span><text:span text:style-name="T33_33"><text:s/></text:span><text:span text:style-name="T33_34">The<text:s/>initiative<text:s/></text:span><text:span text:style-name="T33_35">is</text:span><text:span text:style-name="T33_36"><text:s/>d</text:span><text:span text:style-name="T33_37">esigned<text:s/>to<text:s/></text:span><text:span text:style-name="T33_38">help<text:s/></text:span><text:span text:style-name="T33_39">accelerate<text:s/>agricultural<text:s/>research<text:s/>and<text:s/>innovation<text:s/>for<text:s/>the<text:s/>benefit<text:s/>of<text:s/>people,<text:s/>nature,<text:s/>and<text:s/>climate</text:span><text:span text:style-name="T33_40">.<text:s/>A<text:s/>second<text:s/>phase<text:s/>of<text:s/></text:span><text:span text:style-name="T33_41">funding</text:span><text:span text:style-name="T33_42">,<text:s/>building<text:s/>on<text:s/>lessons<text:s/>learned<text:s/>from<text:s/>the<text:s/>scoping<text:s/>phase,<text:s/>would<text:s/></text:span><text:span text:style-name="T33_43">focus<text:s/>on<text:s/>supporting</text:span><text:span text:style-name="T33_44"><text:s/>joint<text:s/>scientific<text:s/>research,<text:s/>pilot<text:s/>demonstrations</text:span><text:span text:style-name="T33_45">,</text:span><text:span text:style-name="T33_46"><text:s/>and<text:s/></text:span><text:span text:style-name="T33_47">the<text:s/></text:span><text:span text:style-name="T33_48">scaling<text:s/>of<text:s/></text:span><text:span text:style-name="T33_49">climate-smart<text:s/></text:span><text:span text:style-name="T33_50">agricultural<text:s/></text:span><text:span text:style-name="T33_51">practices<text:s/>and</text:span><text:span text:style-name="T33_52"><text:s/></text:span><text:span text:style-name="T33_53">technologies</text:span><text:span text:style-name="T33_54">.</text:span><text:span text:style-name="T33_55"><text:s/></text:span><text:span text:style-name="T33_56">T</text:span><text:span text:style-name="T33_57">he<text:s/>initiative<text:s/>aims<text:s/>to<text:s/></text:span><text:span text:style-name="T33_58">build<text:s/>on<text:s/>the<text:s/>experiences<text:s/>and<text:s/>respective<text:s/>strengths<text:s/>of<text:s/>partner<text:s/>countries<text:s/></text:span><text:span text:style-name="T33_59">to<text:s/></text:span><text:span text:style-name="T33_60">foster</text:span><text:span text:style-name="T33_61"><text:s/></text:span><text:span text:style-name="T33_62">equitable<text:s/>research<text:s/>partnerships<text:s/></text:span><text:span text:style-name="T33_63">with<text:s/></text:span><text:span text:style-name="T33_64">leading<text:s/></text:span><text:span text:style-name="T33_65">science<text:s/></text:span><text:span text:style-name="T33_66">institutions<text:s/></text:span><text:span text:style-name="T33_67">in</text:span><text:span text:style-name="T33_68"><text:s/>the<text:s/></text:span><text:span text:style-name="T33_69">Global<text:s/>South</text:span><text:span text:style-name="T33_70">.</text:span><text:span text:style-name="T33_71"><text:s/></text:span></text:p>
            <text:p text:style-name="P34"/>
            <text:p text:style-name="P35"><text:span text:style-name="T35_1">The<text:s/>pilot<text:s/>phase<text:s/>of<text:s/>the<text:s/>UK-Brazil-Africa<text:s/>Climate-Smart<text:s/>Agriculture<text:s/>Partnership<text:s/>began<text:s/>in<text:s/>2024,<text:s/></text:span><text:span text:style-name="T35_2">when</text:span><text:span text:style-name="T35_3"><text:s/>an<text:s/>M</text:span><text:span text:style-name="T35_4">o</text:span><text:span text:style-name="T35_5">U<text:s/></text:span><text:span text:style-name="T35_6">was<text:s/>signed<text:s/></text:span><text:span text:style-name="T35_7">b</text:span><text:span text:style-name="T35_8">etween<text:s/></text:span><text:span text:style-name="T35_9">the<text:s/>FCDO<text:s/>and<text:s/>Innovate<text:s/>UK<text:s/>to<text:s/>initiate<text:s/>programme<text:s/>activities</text:span><text:span text:style-name="T35_10">.</text:span><text:span text:style-name="T35_11"><text:s/></text:span><text:span text:style-name="T35_12">The<text:s/>first</text:span><text:span text:style-name="T35_13"><text:s/>competitive<text:s/>call<text:s/></text:span><text:span text:style-name="T35_14">for<text:s/>scoping<text:s/>projects<text:s/>was</text:span><text:span text:style-name="T35_15"><text:s/></text:span><text:span text:style-name="T35_16">launched<text:s/>in<text:s/>September<text:s/>2024</text:span><text:span text:style-name="T35_17">,<text:s/>which</text:span><text:span text:style-name="T35_18"><text:s/></text:span><text:span text:style-name="T35_19">result</text:span><text:span text:style-name="T35_20">ed<text:s/></text:span><text:span text:style-name="T35_21">in<text:s/>the<text:s/>selection<text:s/>of<text:s/>12<text:s/></text:span><text:span text:style-name="T35_22">trilateral<text:s/>research<text:s/></text:span><text:span text:style-name="T35_23">projects</text:span><text:span text:style-name="T35_24">.<text:s/>These</text:span><text:span text:style-name="T35_25"><text:s/></text:span><text:span text:style-name="T35_26">address</text:span><text:span text:style-name="T35_27">ed</text:span><text:span text:style-name="T35_28"><text:s/>critical<text:s/>th</text:span><text:span text:style-name="T35_29">emes<text:s/>such<text:s/>as</text:span><text:span text:style-name="T35_30">:</text:span></text:p>
            <text:list text:style-name="LS45" xml:id="list0">
              <text:list-item>
                <text:p text:style-name="P36"><text:span text:style-name="T36_1">A</text:span><text:span text:style-name="T36_2">groforestry<text:s/>and<text:s/>landscape<text:s/>management</text:span></text:p>
              </text:list-item>
              <text:list-item>
                <text:p text:style-name="P37"><text:span text:style-name="T37_1">S</text:span><text:span text:style-name="T37_2">ustainability<text:s/>in<text:s/>cocoa<text:s/>and<text:s/>palm<text:s/>oil<text:s/>value<text:s/>chains</text:span></text:p>
              </text:list-item>
              <text:list-item>
                <text:p text:style-name="P38"><text:span text:style-name="T38_1">S</text:span><text:span text:style-name="T38_2">oil<text:s/>health</text:span></text:p>
              </text:list-item>
              <text:list-item>
                <text:p text:style-name="P39"><text:span text:style-name="T39_1">A</text:span><text:span text:style-name="T39_2">gricultural<text:s/>pest<text:s/>control,<text:s/>and<text:s/></text:span></text:p>
              </text:list-item>
              <text:list-item>
                <text:p text:style-name="P40"><text:span text:style-name="T40_1">C</text:span><text:span text:style-name="T40_2">limate-smart<text:s/>livestock<text:s/>systems.</text:span><text:span text:style-name="T40_3"><text:s/></text:span></text:p>
              </text:list-item>
            </text:list>
            <text:p text:style-name="P41"/>
            <text:p text:style-name="P42"><text:span text:style-name="T42_1">Building<text:s/>on<text:s/>this<text:s/>momentum,<text:s/></text:span><text:span text:style-name="T42_2">a</text:span><text:span text:style-name="T42_3"><text:s/>further<text:s/></text:span><text:span text:style-name="T42_4">£1.5m<text:s/></text:span><text:span text:style-name="T42_5">competitive<text:s/>call<text:s/>w</text:span><text:span text:style-name="T42_6">as</text:span><text:span text:style-name="T42_7"><text:s/>launched<text:s/>in<text:s/>March<text:s/>2025</text:span><text:span text:style-name="T42_8">,<text:s/></text:span><text:span text:style-name="T42_9">offering</text:span><text:span text:style-name="T42_10"><text:s/>Innovation<text:s/>Awards<text:s/>of</text:span><text:span text:style-name="T42_11"><text:s/>up<text:s/>to<text:s/>£100,000<text:s/></text:span><text:span text:style-name="T42_12">to<text:s/>support</text:span><text:span text:style-name="T42_13"><text:s/>six-month</text:span><text:span text:style-name="T42_14"><text:s/>research</text:span><text:span text:style-name="T42_15"><text:s/>projects.<text:s/>These<text:s/>awards<text:s/>are<text:s/>designed<text:s/>to<text:s/>foster<text:s/>early-stage<text:s/>partnerships<text:s/>and<text:s/>enable<text:s/>technology<text:s/>transfer<text:s/>and<text:s/>development.<text:s/>In<text:s/>addition,<text:s/>a<text:s/>small<text:s/>number<text:s/>of<text:s/></text:span><text:span text:style-name="T42_16">T</text:span><text:span text:style-name="T42_17">ravel</text:span><text:span text:style-name="T42_18"><text:s/>G</text:span><text:span text:style-name="T42_19">rants<text:s/>were<text:s/>awarded<text:s/>to<text:s/>strengthen<text:s/>connecti</text:span><text:span text:style-name="T42_20">ons<text:s/>between<text:s/>potential<text:s/>partners<text:s/>and<text:s/>enhance<text:s/>engagement<text:s/>between<text:s/>research<text:s/>institutions<text:s/>and<text:s/>the<text:s/>private<text:s/>sector<text:s/>across<text:s/>the<text:s/>UK,<text:s/>Brazil,<text:s/>and<text:s/>Africa.<text:s/>Activities<text:s/></text:span><text:span text:style-name="T42_21">for<text:s/>both<text:s/>the<text:s/>Innovation<text:s/>Awards<text:s/>and<text:s/>the<text:s/></text:span><text:span text:style-name="T42_22">Tr</text:span><text:span text:style-name="T42_23">avel<text:s/></text:span><text:span text:style-name="T42_24">G</text:span><text:span text:style-name="T42_25">rants</text:span><text:span text:style-name="T42_26"><text:s/>commenced<text:s/>on<text:s/>1st</text:span><text:span text:style-name="T42_27"><text:s/></text:span><text:span text:style-name="T42_28">August</text:span><text:span text:style-name="T42_29"><text:s/>2025</text:span><text:span text:style-name="T42_30">.</text:span></text:p>
            <text:p text:style-name="P43"/>
            <text:p text:style-name="P44"><text:span text:style-name="T44_1">There<text:s/>is<text:s/>strong<text:s/>interest<text:s/>from<text:s/>all<text:s/>partners<text:s/>to<text:s/>continue<text:s/>with<text:s/>the<text:s/>programme<text:s/>beyond<text:s/>the<text:s/>scoping<text:s/>phase,<text:s/>particularly<text:s/>in<text:s/>the<text:s/>lead-up<text:s/>to<text:s/>COP30<text:s/>in<text:s/>Brazil.<text:s/>Demand<text:s/>for<text:s/>initial<text:s/>grant<text:s/>calls<text:s/>has<text:s/>been<text:s/>exceptionally<text:s/>high:<text:s/>the<text:s/>12<text:s/>Scoping<text:s/>Projects<text:s/>alone<text:s/>engaged<text:s/>1,598<text:s/>individuals<text:s/>across<text:s/>the<text:s/>four<text:s/>countries.<text:s/>A<text:s/>total<text:s/>of<text:s/>75<text:s/>Innovation<text:s/>Award<text:s/>applications<text:s/>(each<text:s/>involving<text:s/>3–4<text:s/>partner<text:s/>organisations)<text:s/>and<text:s/>39<text:s/>Travel<text:s/>Grant<text:s/>applications<text:s/>(each<text:s/>involving<text:s/>2<text:s/>partner<text:s/>organisations)<text:s/>have<text:s/>been<text:s/>reviewed,<text:s/>representing<text:s/>327<text:s/>unique<text:s/>partner<text:s/>organisations.</text:span></text:p>
            <text:p text:style-name="P45"/>
            <text:p text:style-name="P46"><text:span text:style-name="T46_1">Since<text:s/>its<text:s/>inception,<text:s/></text:span><text:span text:style-name="T46_2">FCDO<text:s/>Posts</text:span><text:span text:style-name="T46_3"><text:s/></text:span><text:span text:style-name="T46_4">in<text:s/>Brazil,<text:s/>Ghana<text:s/>and<text:s/>Nigeria<text:s/></text:span><text:span text:style-name="T46_5">have</text:span><text:span text:style-name="T46_6"><text:s/>played<text:s/>an<text:s/>active<text:s/>and<text:s/>supportive<text:s/>role<text:s/>in</text:span><text:span text:style-name="T46_7"><text:s/></text:span><text:span text:style-name="T46_8">the<text:s/>UK-Brazil-Africa<text:s/>Climate-Smart<text:s/>Agriculture<text:s/>Partnership</text:span><text:span text:style-name="T46_9">.<text:s/></text:span><text:span text:style-name="T46_10">The<text:s/>initiative</text:span><text:span text:style-name="T46_11"><text:s/>is</text:span><text:span text:style-name="T46_12"><text:s/>well</text:span><text:span text:style-name="T46_13"><text:s/>integrated<text:s/>into<text:s/>HMG<text:s/></text:span><text:span text:style-name="T46_14">priorities<text:s/>at<text:s/></text:span><text:span text:style-name="T46_15">Post,<text:s/></text:span><text:span text:style-name="T46_16">particularly<text:s/>aligning<text:s/>with</text:span><text:span text:style-name="T46_17"><text:s/></text:span><text:span text:style-name="T46_18">Brazil</text:span><text:span text:style-name="T46_19"><text:s/>Post’s</text:span><text:span text:style-name="T46_20"><text:s/>objectives<text:s/>on<text:s/>climate</text:span><text:span text:style-name="T46_21"><text:s/></text:span><text:span text:style-name="T46_22">and<text:s/>nature</text:span><text:span text:style-name="T46_23">,<text:s/></text:span><text:span text:style-name="T46_24">science<text:s/>and<text:s/>innovation</text:span><text:span text:style-name="T46_25">,</text:span><text:span text:style-name="T46_26"><text:s/>and<text:s/></text:span><text:span text:style-name="T46_27">broader</text:span><text:span text:style-name="T46_28"><text:s/>efforts<text:s/>to<text:s/></text:span><text:span text:style-name="T46_29">establish</text:span><text:span text:style-name="T46_30"><text:s/></text:span><text:span text:style-name="T46_31">trilateral</text:span><text:span text:style-name="T46_32"><text:s/></text:span><text:span text:style-name="T46_33">and<text:s/>south-south<text:s/></text:span><text:span text:style-name="T46_34">development<text:s/></text:span><text:span text:style-name="T46_35">cooperation</text:span><text:span text:style-name="T46_36"><text:s/></text:span><text:span text:style-name="T46_37">arrangements.</text:span><text:span text:style-name="T46_38"><text:s/></text:span><text:span text:style-name="T46_39">Nominated<text:s/>points<text:s/>of<text:s/>contact<text:s/>at<text:s/>each<text:s/>post<text:s/>continue</text:span><text:span text:style-name="T46_40"><text:s/>to<text:s/>provide</text:span><text:span text:style-name="T46_41"><text:s/></text:span><text:span text:style-name="T46_42">valuable</text:span><text:span text:style-name="T46_43"><text:s/>advice<text:s/>and<text:s/></text:span><text:span text:style-name="T46_44">facilitate<text:s/>engagement<text:s/>with<text:s/>host<text:s/>governments.<text:s/></text:span><text:span text:style-name="T46_45">The<text:s/>project<text:s/>has<text:s/>been<text:s/>endorsed<text:s/>by<text:s/></text:span><text:span text:style-name="T46_46">all<text:s/>posts<text:s/>involved<text:s/>and<text:s/>undergone<text:s/>necessary<text:s/>approvals<text:s/>processes<text:s/>(e.g.<text:s/></text:span><text:span text:style-name="T46_47">Nigeria</text:span><text:span text:style-name="T46_48">’s</text:span><text:span text:style-name="T46_49"><text:s/>CMP<text:s/>Delivery<text:s/>Board</text:span><text:span text:style-name="T46_50">)</text:span><text:span text:style-name="T46_51">.<text:s/></text:span></text:p>
            <text:p text:style-name="P47"/>
            <text:p text:style-name="P48"><text:span text:style-name="T48_1">Although<text:s/>still<text:s/>in<text:s/>its<text:s/>early</text:span><text:span text:style-name="T48_2"><text:s/>stage</text:span><text:span text:style-name="T48_3">s</text:span><text:span text:style-name="T48_4">,<text:s/>the</text:span><text:span text:style-name="T48_5"><text:s/></text:span><text:span text:style-name="T48_6">Partnership<text:s/>has</text:span><text:span text:style-name="T48_7"><text:s/>made<text:s/>significant<text:s/>progress</text:span><text:span text:style-name="T48_8"><text:s/>in<text:s/></text:span><text:span text:style-name="T48_9">building</text:span><text:span text:style-name="T48_10"><text:s/>trilateral</text:span><text:span text:style-name="T48_11"><text:s/>research<text:s/>collaborations<text:s/>and</text:span><text:span text:style-name="T48_12"><text:s/>identifying<text:s/>high-potential<text:s/>technologies<text:s/></text:span><text:span text:style-name="T48_13">with<text:s/>clear</text:span><text:span text:style-name="T48_14"><text:s/>pathways<text:s/>to<text:s/>uptake.<text:s/></text:span><text:span text:style-name="T48_15">Although<text:s/>only</text:span><text:span text:style-name="T48_16"><text:s/>one<text:s/>grant<text:s/>call<text:s/>has<text:s/>concluded</text:span><text:span text:style-name="T48_17"><text:s/>so<text:s/>far</text:span><text:span text:style-name="T48_18">,<text:s/>the<text:s/></text:span><text:span text:style-name="T48_19">scoping<text:s/>projects</text:span><text:span text:style-name="T48_20"><text:s/>have</text:span><text:span text:style-name="T48_21"><text:s/></text:span><text:span text:style-name="T48_22">surfaced<text:s/></text:span><text:span text:style-name="T48_23">a<text:s/>diverse<text:s/>portfolio<text:s/>of<text:s/>climate-smart<text:s/>agriculture<text:s/>innovations<text:s/>with<text:s/>strong<text:s/>potential<text:s/>for<text:s/>trilateral<text:s/>cooperation.<text:s/>Collectively,<text:s/>the<text:s/>innovations<text:s/>offer<text:s/>demonstrable<text:s/>benefits<text:s/>for<text:s/>improving<text:s/>soil<text:s/>health,<text:s/>enhancing<text:s/>biodiversity<text:s/>and<text:s/>building<text:s/>climate<text:s/>resilience<text:s/>across<text:s/>varied<text:s/>farming<text:s/>systems<text:s/>in<text:s/>Ghana<text:s/>and<text:s/>Nigeria.<text:s/>By<text:s/>supporting<text:s/>diversified<text:s/>farm<text:s/>incomes,<text:s/>enhanced<text:s/>ecosystem<text:s/>services<text:s/>and<text:s/>climate<text:s/>resilience,<text:s/>the<text:s/>programme<text:s/>has<text:s/>the<text:s/>potential<text:s/>to<text:s/>lay<text:s/>the<text:s/>groundwork<text:s/>for<text:s/>scalable<text:s/>and<text:s/>sustainable<text:s/>agricultural<text:s/>transformation.</text:span><text:span text:style-name="T48_24"><text:s/></text:span></text:p>
            <text:p text:style-name="P49"/>
            <text:p text:style-name="P50"><text:span text:style-name="T50_1">The<text:s/>pilot<text:s/>phase<text:s/>was<text:s/>designed<text:s/>to<text:s/>test<text:s/>the<text:s/></text:span><text:span text:style-name="T50_2">trilateral<text:s/></text:span><text:span text:style-name="T50_3">delivery<text:s/>model,<text:s/>build<text:s/>buy-in<text:s/>from<text:s/>new<text:s/>partners,<text:s/>and<text:s/>identify<text:s/>promising<text:s/>areas<text:s/>for<text:s/>research<text:s/>and<text:s/>collaboration.<text:s/>It<text:s/>has<text:s/>successfully<text:s/>achieved<text:s/>these<text:s/>goals</text:span><text:span text:style-name="T50_4"><text:s/>–<text:s/></text:span><text:span text:style-name="T50_5">demonstrating<text:s/>that<text:s/>the<text:s/>model<text:s/>works,<text:s/>securing<text:s/>strong<text:s/>partner<text:s/>engagement,<text:s/>and<text:s/>generating<text:s/>clear<text:s/>appetite<text:s/>for<text:s/>continued<text:s/>involvement.<text:s/>With<text:s/>programme<text:s/>infrastructure<text:s/>already<text:s/>in<text:s/>place<text:s/>and<text:s/>early<text:s/>partnerships<text:s/>established,<text:s/>we<text:s/>are<text:s/>now<text:s/>well-positioned<text:s/>to<text:s/>move<text:s/>into<text:s/>full-scale<text:s/>implementation.</text:span></text:p>
          </table:table-cell>
        </table:table-row>
        <table:table-row table:style-name="Row9">
          <table:table-cell table:style-name="Cell26">
            <text:p text:style-name="P51"><text:span text:style-name="T51_1">Changes</text:span></text:p>
          </table:table-cell>
          <table:table-cell table:style-name="Cell27">
            <text:p text:style-name="P52"><text:span text:style-name="T52_1">During<text:s/>the<text:s/>first<text:s/>phase<text:s/>of<text:s/>the<text:s/>Partnership,<text:s/>we<text:s/></text:span><text:span text:style-name="T52_2">worked</text:span><text:span text:style-name="T52_3"><text:s/>with<text:s/>Innovate<text:s/>UK<text:s/>to<text:s/></text:span><text:span text:style-name="T52_4">develop</text:span><text:span text:style-name="T52_5"><text:s/>trilateral<text:s/>research<text:s/>networks</text:span><text:span text:style-name="T52_6"><text:s/></text:span><text:span text:style-name="T52_7">and<text:s/></text:span><text:span text:style-name="T52_8">established<text:s/>a<text:s/>competitive<text:s/>call<text:s/>mechanism</text:span><text:span text:style-name="T52_9"><text:s/>to<text:s/>successfully<text:s/></text:span><text:span text:style-name="T52_10">launch<text:s/>three<text:s/>competitive<text:s/>grant<text:s/>calls</text:span><text:span text:style-name="T52_11">.<text:s/></text:span><text:span text:style-name="T52_12">These<text:s/>initial<text:s/></text:span><text:span text:style-name="T52_13">calls</text:span><text:span text:style-name="T52_14"><text:s/></text:span><text:span text:style-name="T52_15">were</text:span><text:span text:style-name="T52_16"><text:s/>met<text:s/>with<text:s/>strong<text:s/>enthusiasm<text:s/>from<text:s/></text:span><text:span text:style-name="T52_17">prospective</text:span><text:span text:style-name="T52_18"><text:s/>grantees,<text:s/>resulting<text:s/>in<text:s/>a<text:s/>high-quality<text:s/>portfolio<text:s/>of<text:s/>early-stage<text:s/>projects.<text:s/></text:span></text:p>
            <text:p text:style-name="P53"/>
            <text:p text:style-name="P54"><text:span text:style-name="T54_1">To<text:s/>ensure<text:s/>robust<text:s/>oversight<text:s/>and<text:s/>meaningful<text:s/>engagement<text:s/>from<text:s/>country<text:s/>partners<text:s/>in<text:s/>Brazil,<text:s/>Ghana,<text:s/>and<text:s/>Nigeria,<text:s/>we<text:s/>set<text:s/>up</text:span><text:span text:style-name="T54_2"><text:s/>two</text:span><text:span text:style-name="T54_3"><text:s/>key<text:s/>governance<text:s/>structures</text:span><text:span text:style-name="T54_4"><text:s/>–</text:span><text:span text:style-name="T54_5"><text:s/>the<text:s/>Technical<text:s/>Advisory<text:s/>Group<text:s/>and<text:s/>the<text:s/>Government<text:s/>Forum</text:span><text:span text:style-name="T54_6"><text:s/>–<text:s/>with<text:s/>representatives<text:s/>from<text:s/>each<text:s/></text:span><text:span text:style-name="T54_7">geography</text:span><text:span text:style-name="T54_8">.</text:span><text:span text:style-name="T54_9"><text:s/></text:span><text:span text:style-name="T54_10">These<text:s/>bodies<text:s/>have<text:s/>strengthened<text:s/>transparency,<text:s/></text:span><text:span text:style-name="T54_11">increased<text:s/>the<text:s/>sense<text:s/>of<text:s/>ownership<text:s/>that<text:s/>partners<text:s/>have<text:s/>in<text:s/>the<text:s/>programme</text:span><text:span text:style-name="T54_12">,<text:s/>and<text:s/>ensured<text:s/>that<text:s/>country-specific<text:s/>priorities<text:s/>are<text:s/>embedded<text:s/>in<text:s/>the<text:s/>programme’s<text:s/>design<text:s/>and<text:s/>delivery.</text:span></text:p>
            <text:p text:style-name="P55"/>
            <text:p text:style-name="P56"><text:span text:style-name="T56_1">The<text:s/>well-established<text:s/>networks<text:s/>formed<text:s/>through<text:s/>the<text:s/>initial<text:s/>rounds<text:s/>of<text:s/>grants,<text:s/>along<text:s/>with<text:s/>strategic<text:s/>investments<text:s/>in<text:s/>the<text:s/>programme’s<text:s/>infrastructure,<text:s/>have<text:s/>created<text:s/>a<text:s/>strong<text:s/>foundation<text:s/>for<text:s/>future<text:s/>delivery.<text:s/>We<text:s/>now<text:s/>have<text:s/>a<text:s/>significant<text:s/>opportunity<text:s/>to<text:s/>move<text:s/>into<text:s/>full<text:s/>implementation<text:s/>and<text:s/>maximise<text:s/>the<text:s/>impact<text:s/>of<text:s/>these<text:s/>networks<text:s/>in<text:s/>the<text:s/>second<text:s/>phase<text:s/>of<text:s/>the<text:s/>UK-Brazil-Africa<text:s/>Climate-Smart<text:s/>Agriculture<text:s/>Partnership</text:span><text:span text:style-name="T56_2">.</text:span></text:p>
            <text:p text:style-name="P57"/>
            <text:p text:style-name="P58"><text:span text:style-name="T58_1">If<text:s/>additional<text:s/>funds<text:s/>were<text:s/>approved<text:s/>to<text:s/>support<text:s/>a<text:s/>second<text:s/>phase</text:span><text:span text:style-name="T58_2"><text:s/>of<text:s/>work</text:span><text:span text:style-name="T58_3">,<text:s/></text:span><text:span text:style-name="T58_4">Innovate<text:s/>UK<text:s/>w</text:span><text:span text:style-name="T58_5">ould</text:span><text:span text:style-name="T58_6"><text:s/>launch<text:s/>a<text:s/></text:span><text:span text:style-name="T58_7">Catalyst<text:s/></text:span><text:span text:style-name="T58_8">style</text:span><text:span text:style-name="T58_9"><text:s/></text:span><text:span text:style-name="T58_10">competitive<text:s/>call</text:span><text:span text:style-name="T58_11"><text:s/></text:span><text:span text:style-name="T58_12">to</text:span><text:span text:style-name="T58_13"><text:s/>support<text:s/></text:span><text:span text:style-name="T58_14">at<text:s/>least<text:s/></text:span><text:span text:style-name="T58_15">16<text:s/>trilateral<text:s/>research<text:s/>partnershi</text:span><text:span text:style-name="T58_16">ps</text:span><text:span text:style-name="T58_17">,<text:s/>amongst<text:s/>other<text:s/>activities</text:span><text:span text:style-name="T58_18">.</text:span><text:span text:style-name="T58_19"><text:s/>Innovate<text:s/>UK’s<text:s/>Catalyst<text:s/>competitive<text:s/>calls<text:s/>are<text:s/>a<text:s/></text:span><text:span text:style-name="T58_20">proven<text:s/></text:span><text:span text:style-name="T58_21">model<text:s/>for<text:s/></text:span><text:span text:style-name="T58_22">fostering</text:span><text:span text:style-name="T58_23"><text:s/>innovation</text:span><text:span text:style-name="T58_24"><text:s/>through<text:s/>international<text:s/></text:span><text:span text:style-name="T58_25">research<text:s/>collaborations</text:span><text:span text:style-name="T58_26">.</text:span><text:span text:style-name="T58_27"><text:s/></text:span><text:span text:style-name="T58_28">An<text:s/></text:span><text:span text:style-name="T58_29">illustrative<text:s/></text:span><text:span text:style-name="T58_30">example</text:span><text:span text:style-name="T58_31"><text:s/>of<text:s/>impacts<text:s/>from<text:s/>previous<text:s/></text:span><text:span text:style-name="T58_32">Innovate<text:s/>UK-led<text:s/></text:span><text:span text:style-name="T58_33">Catalyst<text:s/>research<text:s/></text:span><text:span text:style-name="T58_34">is</text:span><text:span text:style-name="T58_35"><text:s/>highlighted<text:s/>in<text:s/></text:span><text:span text:style-name="T58_36">the<text:s/>textbox.</text:span><text:span text:style-name="T58_37"><text:s/></text:span></text:p>
            <text:p text:style-name="P59"/>
            <text:p text:style-name="P60"><text:span text:style-name="T60_1"><draw:frame svg:x="-0.026cm" svg:y="-0.026cm" svg:width="12.815cm" svg:height="7.158cm" draw:style-name="FR1" text:anchor-type="as-char" draw:z-index="0"><draw:text-box fo:min-height="7.105cm"><text:p text:style-name="P61"><text:span text:style-name="T61_1">Example:<text:s/>Bilateral<text:s/>UK-Kenya<text:s/>partnership<text:s/>to<text:s/>address<text:s/>potato<text:s/>crop<text:s/>disease</text:span></text:p><text:p text:style-name="P62"><text:span text:style-name="T62_1">In<text:s/>Kenya,<text:s/>the<text:s/>CGIAR’s<text:s/>International<text:s/>Institute<text:s/>for<text:s/>Tropical<text:s/>Agriculture<text:s/>(IITA)<text:s/>and<text:s/>the<text:s/>James<text:s/>Hutton<text:s/>Institute<text:s/>partnered<text:s/>in<text:s/>an<text:s/></text:span><text:span text:style-name="T62_2"><text:a xlink:type="simple" xlink:href="https://iuk-business-connect.org.uk/projects/agrifood-africa-connect/upscaling-the-delivery-of-pest-resistant-potatoes-to-east-africa/"><text:span text:style-name="T62_3">innovation<text:s/>project</text:span></text:a></text:span><text:span text:style-name="T62_4"><text:s/>to<text:s/>address<text:s/>potato<text:s/>cyst<text:s/>nematodes<text:s/>(PCN),<text:s/>a<text:s/>devastating<text:s/>pest<text:s/>of<text:s/>potato<text:s/>native<text:s/>to<text:s/>South<text:s/>America<text:s/>which<text:s/>has<text:s/>now<text:s/>spread<text:s/>to<text:s/>many<text:s/>countries<text:s/>around<text:s/>the<text:s/>world.<text:s/>Potato<text:s/>is<text:s/>the<text:s/>second<text:s/>most<text:s/>important<text:s/>staple<text:s/>crop<text:s/>in<text:s/>East<text:s/>Africa,<text:s/>and<text:s/>there<text:s/>are<text:s/>few<text:s/>viable<text:s/>control<text:s/>options<text:s/>for<text:s/>this<text:s/>new<text:s/>invasive<text:s/>pest.<text:s/>Through<text:s/>crop<text:s/>breeding,<text:s/>field<text:s/>trials<text:s/>and<text:s/>market<text:s/>research<text:s/>with<text:s/>growers<text:s/>and<text:s/>consumers,<text:s/>this<text:s/>project<text:s/>supported<text:s/>the<text:s/>establishment<text:s/>of<text:s/>seed<text:s/>production<text:s/>systems<text:s/>in<text:s/>Kenya<text:s/>to<text:s/>prepare<text:s/>seed<text:s/>tubers<text:s/>for<text:s/>National<text:s/>Performance<text:s/>Trials.<text:s/>In<text:s/>addition</text:span><text:span text:style-name="T62_5">,<text:s/>the<text:s/>project<text:s/>established<text:s/>links<text:s/>with<text:s/>plant<text:s/>health<text:s/>professionals<text:s/>in<text:s/>Uganda<text:s/>and<text:s/>an<text:s/>agreement<text:s/>to<text:s/>transfer<text:s/>tissue<text:s/>culture<text:s/>material<text:s/>of<text:s/>the<text:s/>lines<text:s/>for<text:s/>future<text:s/>field<text:s/>testing.<text:s/></text:span></text:p></draw:text-box></draw:frame></text:span></text:p>
            <text:p text:style-name="P63"/>
          </table:table-cell>
        </table:table-row>
        <table:table-row table:style-name="Row10">
          <table:table-cell table:style-name="Cell28">
            <text:p text:style-name="P64"><text:span text:style-name="T64_1">Implementation</text:span><text:span text:style-name="T64_2"><text:s/>and<text:s/>Value<text:s/>for<text:s/>Money</text:span></text:p>
          </table:table-cell>
          <table:table-cell table:style-name="Cell29">
            <text:p text:style-name="P65"><text:span text:style-name="T65_1">The<text:s/></text:span><text:span text:style-name="T65_2">UK-Brazil-Africa<text:s/>Climate-Smart<text:s/>Agriculture<text:s/>Partnersh</text:span><text:span text:style-name="T65_3">ip</text:span><text:span text:style-name="T65_4"><text:s/>will<text:s/>continue<text:s/>to<text:s/>be<text:s/>delivered<text:s/></text:span><text:span text:style-name="T65_5">through</text:span><text:span text:style-name="T65_6"><text:s/>UKRI’s<text:s/>Innovate<text:s/>UK.<text:s/></text:span><text:span text:style-name="T65_7">Innovate<text:s/>UK<text:s/>will</text:span><text:span text:style-name="T65_8"><text:s/></text:span><text:span text:style-name="T65_9">c</text:span><text:span text:style-name="T65_10">ontinue<text:s/>to<text:s/>c</text:span><text:span text:style-name="T65_11">oordinate</text:span><text:span text:style-name="T65_12"><text:s/>th</text:span><text:span text:style-name="T65_13">e<text:s/>Partnership’s<text:s/></text:span><text:span text:style-name="T65_14">governance<text:s/>mechanisms</text:span><text:span text:style-name="T65_15">,</text:span><text:span text:style-name="T65_16"><text:s/>to<text:s/></text:span><text:span text:style-name="T65_17">facilitate</text:span><text:span text:style-name="T65_18"><text:s/>input<text:s/></text:span><text:span text:style-name="T65_19">and<text:s/></text:span><text:span text:style-name="T65_20">oversight</text:span><text:span text:style-name="T65_21"><text:s/>from</text:span><text:span text:style-name="T65_22"><text:s/></text:span><text:span text:style-name="T65_23">country</text:span><text:span text:style-name="T65_24"><text:s/>partners</text:span><text:span text:style-name="T65_25">.<text:s/></text:span></text:p>
            <text:p text:style-name="P66"/>
            <text:p text:style-name="P67"><text:span text:style-name="T67_1">Upon</text:span><text:span text:style-name="T67_2"><text:s/>approval<text:s/>of<text:s/>th</text:span><text:span text:style-name="T67_3">is<text:s/>cost</text:span><text:span text:style-name="T67_4"><text:s/>extension,</text:span><text:span text:style-name="T67_5"><text:s/>Innovate<text:s/>UK<text:s/>will<text:s/>submit<text:s/>a<text:s/>detailed<text:s/>proposal<text:s/>and<text:s/>budget</text:span><text:span text:style-name="T67_6"><text:s/>for<text:s/>the<text:s/>second<text:s/>phase<text:s/>of<text:s/>the<text:s/>initiative</text:span><text:span text:style-name="T67_7">.<text:s/></text:span><text:span text:style-name="T67_8">FCDO<text:s/>will<text:s/></text:span><text:span text:style-name="T67_9">subsequently<text:s/></text:span><text:span text:style-name="T67_10">amend</text:span><text:span text:style-name="T67_11"><text:s/>the<text:s/>existing<text:s/>MOU<text:s/>between<text:s/>FCDO<text:s/>and<text:s/>Innovate<text:s/>UK.<text:s/></text:span></text:p>
            <text:p text:style-name="P68"/>
            <text:p text:style-name="P69"><text:span text:style-name="T69_1">Working<text:s/>with<text:s/></text:span><text:span text:style-name="T69_2">Innovate<text:s/>UK<text:s/></text:span><text:span text:style-name="T69_3">remains<text:s/>highly<text:s/>cost-effective</text:span><text:span text:style-name="T69_4"><text:s/>for<text:s/>FCDO</text:span><text:span text:style-name="T69_5"><text:s/>and<text:s/></text:span><text:span text:style-name="T69_6">offe</text:span><text:span text:style-name="T69_7">rs<text:s/>strong<text:s/></text:span><text:span text:style-name="T69_8">value<text:s/>for<text:s/>money</text:span><text:span text:style-name="T69_9">.</text:span><text:span text:style-name="T69_10"><text:s/></text:span><text:span text:style-name="T69_11">Management</text:span><text:span text:style-name="T69_12"><text:s/>costs<text:s/>are<text:s/>low<text:s/>and<text:s/>the<text:s/></text:span><text:span text:style-name="T69_13">pro</text:span><text:span text:style-name="T69_14">ject</text:span><text:span text:style-name="T69_15"><text:s/></text:span><text:span text:style-name="T69_16">benefits<text:s/>from<text:s/>cross-Research<text:s/>Council<text:s/>learning<text:s/></text:span><text:span text:style-name="T69_17">and<text:s/>well-established<text:s/>mechanisms<text:s/>for<text:s/>commissioning<text:s/>and<text:s/>managing<text:s/>research<text:s/>and<text:s/>development<text:s/>programmes</text:span><text:span text:style-name="T69_18">.<text:s/></text:span><text:span text:style-name="T69_19">Management<text:s/>costs<text:s/>will<text:s/>be<text:s/>tracked<text:s/>through<text:s/>detailed<text:s/>budget<text:s/>forecasting<text:s/>and<text:s/>benchmarked<text:s/>against<text:s/>precedents<text:s/>from<text:s/>earlier<text:s/>programmes,<text:s/>with<text:s/>anticipated<text:s/>efficiency<text:s/>gains<text:s/>as<text:s/>the<text:s/>programme<text:s/>transitions<text:s/>to<text:s/>fewer,<text:s/>larger<text:s/>grants.<text:s/></text:span><text:span text:style-name="T69_20">All<text:s/>Innovate<text:s/>UK</text:span><text:span text:style-name="T69_21">-commissioned<text:s/>grants<text:s/></text:span><text:span text:style-name="T69_22">undergo<text:s/></text:span><text:span text:style-name="T69_23">a<text:s/>detailed<text:s/>cost<text:s/>assessment<text:s/>before<text:s/>final<text:s/></text:span><text:span text:style-name="T69_24">agreements<text:s/>are</text:span><text:span text:style-name="T69_25"><text:s/>signed</text:span><text:span text:style-name="T69_26">,<text:s/>ensuring<text:s/>that<text:s/>only<text:s/>high-impact<text:s/>and<text:s/>cost-effective<text:s/>projects<text:s/>are<text:s/>selected</text:span><text:span text:style-name="T69_27">.</text:span><text:span text:style-name="T69_28"><text:s/>This<text:s/>second<text:s/>phase<text:s/>will<text:s/>also<text:s/>utilise<text:s/>the<text:s/>robust<text:s/>governance<text:s/>structures<text:s/>built<text:s/>through<text:s/>phase<text:s/>one,<text:s/>ensuring<text:s/>strategic<text:s/>oversight<text:s/>and<text:s/>accountability<text:s/>across<text:s/>UK,<text:s/>Brazilian,<text:s/>and<text:s/>African<text:s/>partners.<text:s/>These<text:s/>governance<text:s/>structures<text:s/>will<text:s/>support<text:s/>continuous<text:s/>learning<text:s/>and<text:s/>course<text:s/>correction,<text:s/>alongside<text:s/>monitoring<text:s/>and<text:s/>adaptive<text:s/>management<text:s/>tools</text:span><text:span text:style-name="T69_29">.</text:span><text:span text:style-name="T69_30"><text:s/></text:span></text:p>
            <text:p text:style-name="P70"/>
            <text:p text:style-name="P71"><text:span text:style-name="T71_1">Innovate<text:s/>UK<text:s/>is<text:s/>globally</text:span><text:span text:style-name="T71_2"><text:s/>recognised</text:span><text:span text:style-name="T71_3"><text:s/>for<text:s/>funding<text:s/></text:span><text:span text:style-name="T71_4">high</text:span><text:span text:style-name="T71_5">-</text:span><text:span text:style-name="T71_6">quality<text:s/>research.</text:span><text:span text:style-name="T71_7"><text:s/>Its<text:s/></text:span><text:span text:style-name="T71_8">research<text:s/>commissioning<text:s/>and<text:s/>management<text:s/>processes<text:s/>are<text:s/>transparent<text:s/>and<text:s/>trusted</text:span><text:span text:style-name="T71_9">,<text:s/>with<text:s/></text:span><text:span text:style-name="T71_10">mature<text:s/>systems<text:s/></text:span><text:span text:style-name="T71_11">(i</text:span><text:span text:style-name="T71_12">ncluding<text:s/>high</text:span><text:span text:style-name="T71_13">-</text:span><text:span text:style-name="T71_14">quality<text:s/>external<text:s/>peer<text:s/>review)<text:s/></text:span><text:span text:style-name="T71_15">that<text:s/>work</text:span><text:span text:style-name="T71_16"><text:s/>well<text:s/>for<text:s/>competitively<text:s/>awarding<text:s/>funding.<text:s/></text:span><text:span text:style-name="T71_17">Additionally</text:span><text:span text:style-name="T71_18">,<text:s/>Innovate<text:s/>UK<text:s/>funding<text:s/>is<text:s/>highly<text:s/></text:span><text:span text:style-name="T71_19">valued<text:s/></text:span><text:span text:style-name="T71_20">within<text:s/>the<text:s/>academic<text:s/>community,<text:s/></text:span><text:span text:style-name="T71_21">increasing</text:span><text:span text:style-name="T71_22"><text:s/></text:span><text:span text:style-name="T71_23">competition<text:s/>for<text:s/>research<text:s/>funding<text:s/>and<text:s/></text:span><text:span text:style-name="T71_24">the<text:s/></text:span><text:span text:style-name="T71_25">quality<text:s/>of<text:s/>proposals.<text:s/></text:span><text:span text:style-name="T71_26">Innovate<text:s/>UK<text:s/>has<text:s/>unique<text:s/>access<text:s/>to<text:s/>UK<text:s/>researchers<text:s/>and<text:s/>established<text:s/>networks<text:s/>across<text:s/>the<text:s/>UK<text:s/>research<text:s/>and<text:s/>business<text:s/>sectors.<text:s/></text:span><text:span text:style-name="T71_27">Commissioning<text:s/>projects<text:s/>through<text:s/>Innovate<text:s/>UK<text:s/>allow</text:span><text:span text:style-name="T71_28">s</text:span><text:span text:style-name="T71_29"><text:s/>FCDO<text:s/>to<text:s/>utilise<text:s/>quality<text:s/>systems<text:s/>into<text:s/>which<text:s/>significant<text:s/>investment<text:s/></text:span><text:span text:style-name="T71_30">has<text:s/>been<text:s/>made,<text:s/></text:span><text:span text:style-name="T71_31">without<text:s/>incurring<text:s/>high<text:s/>internal<text:s/>setup<text:s/>and<text:s/>administration<text:s/>costs.<text:s/></text:span></text:p>
            <text:p text:style-name="P72"/>
            <text:p text:style-name="P73"><text:span text:style-name="T73_1">Investment<text:s/>in<text:s/>R&amp;D<text:s/>delivers<text:s/>multiple<text:s/>benefits<text:s/>for<text:s/>FCDO<text:s/>and<text:s/>contributes<text:s/>to<text:s/>the<text:s/>UK<text:s/>growth<text:s/>agenda.</text:span><text:span text:style-name="T73_2"><text:s/></text:span><text:span text:style-name="T73_3">Climate<text:s/>and<text:s/></text:span><text:span text:style-name="T73_4">n</text:span><text:span text:style-name="T73_5">ature</text:span><text:span text:style-name="T73_6">,</text:span><text:span text:style-name="T73_7"><text:s/>and</text:span><text:span text:style-name="T73_8"><text:s/></text:span><text:span text:style-name="T73_9">by<text:s/></text:span><text:span text:style-name="T73_10">extension,</text:span><text:span text:style-name="T73_11"><text:s/></text:span><text:span text:style-name="T73_12">a</text:span><text:span text:style-name="T73_13">griculture</text:span><text:span text:style-name="T73_14">,<text:s/>continue<text:s/>to<text:s/>be<text:s/>a<text:s/>strategic<text:s/>and<text:s/>high-profile<text:s/>priorit</text:span><text:span text:style-name="T73_15">ies<text:s/></text:span><text:span text:style-name="T73_16">for<text:s/>HMG</text:span><text:span text:style-name="T73_17"><text:s/>and<text:s/>FCDO</text:span><text:span text:style-name="T73_18">.<text:s/>I</text:span><text:span text:style-name="T73_19">nvesting<text:s/>in<text:s/>relevant<text:s/>world-leading<text:s/>science,<text:s/>research,<text:s/>and<text:s/>technology<text:s/></text:span><text:span text:style-name="T73_20">is</text:span><text:span text:style-name="T73_21"><text:s/>central<text:s/>to<text:s/>addressing<text:s/>the<text:s/>complex<text:s/>problems<text:s/>and<text:s/>inequalities<text:s/>that<text:s/>continue<text:s/>to<text:s/>threaten<text:s/>the<text:s/>lives<text:s/>and<text:s/>livelihoods<text:s/>of<text:s/>millions.<text:s/></text:span><text:span text:style-name="T73_22">As<text:s/>well<text:s/>as<text:s/>benefitting<text:s/>LMICs,<text:s/>the<text:s/>Partnership<text:s/>offers<text:s/>many<text:s/>benefits<text:s/>to<text:s/>the<text:s/>UK,<text:s/>through<text:s/>strengthening<text:s/>international<text:s/>research<text:s/>connections<text:s/>and<text:s/>opening<text:s/>new<text:s/>markets<text:s/>for<text:s/>innovative<text:s/>businesses.<text:s/>Finding<text:s/>ways<text:s/>to<text:s/>sustainably<text:s/>increase<text:s/>agricultural<text:s/>productivity<text:s/>and<text:s/>incomes<text:s/>and<text:s/>building<text:s/>resilience<text:s/>of<text:s/>the<text:s/>sector<text:s/>to<text:s/>climate<text:s/>change<text:s/>is<text:s/>of<text:s/>global<text:s/>concern.</text:span></text:p>
          </table:table-cell>
        </table:table-row>
        <table:table-row table:style-name="Row11">
          <table:table-cell table:style-name="Cell30">
            <text:p text:style-name="P74"><text:span text:style-name="T74_1">Budget</text:span></text:p>
          </table:table-cell>
          <table:table-cell table:style-name="Cell31">
            <text:p text:style-name="P75"><text:span text:style-name="T75_1">The<text:s/>original</text:span><text:span text:style-name="T75_2"><text:s/>budget</text:span><text:span text:style-name="T75_3"><text:s/></text:span><text:span text:style-name="T75_4">of<text:s/>£12<text:s/>million<text:s/></text:span><text:span text:style-name="T75_5">will<text:s/>be<text:s/></text:span><text:span text:style-name="T75_6">increased</text:span><text:span text:style-name="T75_7"><text:s/>by<text:s/>an<text:s/>additional</text:span><text:span text:style-name="T75_8"><text:s/></text:span><text:span text:style-name="T75_9">£7</text:span><text:span text:style-name="T75_10">.</text:span><text:span text:style-name="T75_11">8</text:span><text:span text:style-name="T75_12"><text:s/>million</text:span><text:span text:style-name="T75_13">,<text:s/>bringing<text:s/>the<text:s/>total<text:s/></text:span><text:span text:style-name="T75_14">Business<text:s/>Case</text:span><text:span text:style-name="T75_15"><text:s/>value</text:span><text:span text:style-name="T75_16"><text:s/></text:span><text:span text:style-name="T75_17">to<text:s/>£</text:span><text:span text:style-name="T75_18">19</text:span><text:span text:style-name="T75_19">.</text:span><text:span text:style-name="T75_20">8</text:span><text:span text:style-name="T75_21"><text:s/>million</text:span><text:span text:style-name="T75_22">.<text:s/></text:span><text:span text:style-name="T75_23">Th</text:span><text:span text:style-name="T75_24">is<text:s/>additional<text:s/>funding</text:span><text:span text:style-name="T75_25"><text:s/>will<text:s/></text:span><text:span text:style-name="T75_26">be<text:s/></text:span><text:span text:style-name="T75_27">solely<text:s/></text:span><text:span text:style-name="T75_28">allocated<text:s/>to<text:s/>the</text:span><text:span text:style-name="T75_29"><text:s/>UK-Brazil-Africa<text:s/></text:span><text:span text:style-name="T75_30">Climate-Smart<text:s/>Agriculture<text:s/>Partnership</text:span><text:span text:style-name="T75_31">.</text:span><text:span text:style-name="T75_32"><text:s/></text:span><text:span text:style-name="T75_33">Of<text:s/>the<text:s/>initial<text:s/>£12<text:s/>million</text:span><text:span text:style-name="T75_34"><text:s/>programme<text:s/>budget</text:span><text:span text:style-name="T75_35">,<text:s/>the<text:s/>full<text:s/>amount<text:s/>has<text:s/>been<text:s/>committed,<text:s/>with<text:s/>over<text:s/>£4.8<text:s/>million<text:s/>already<text:s/>spent.</text:span><text:span text:style-name="T75_36"><text:s/>T</text:span><text:span text:style-name="T75_37">he<text:s/>proposed<text:s/>allocation<text:s/>of<text:s/>the<text:s/></text:span><text:span text:style-name="T75_38">additional<text:s/></text:span><text:span text:style-name="T75_39">requested<text:s/></text:span><text:span text:style-name="T75_40">funding<text:s/>between<text:s/></text:span><text:span text:style-name="T75_41">financial<text:s/>years<text:s/></text:span><text:span text:style-name="T75_42">202</text:span><text:span text:style-name="T75_43">6</text:span><text:span text:style-name="T75_44">/2</text:span><text:span text:style-name="T75_45">7</text:span><text:span text:style-name="T75_46"><text:s/>and<text:s/></text:span><text:span text:style-name="T75_47">20</text:span><text:span text:style-name="T75_48">2</text:span><text:span text:style-name="T75_49">9</text:span><text:span text:style-name="T75_50">/</text:span><text:span text:style-name="T75_51">30</text:span><text:span text:style-name="T75_52"><text:s/>is<text:s/></text:span><text:span text:style-name="T75_53">outlined</text:span><text:span text:style-name="T75_54"><text:s/>below.</text:span><text:span text:style-name="T75_55"><text:s/></text:span><text:span text:style-name="T75_56">The<text:s/>project<text:s/>spend<text:s/>profile<text:s/>will<text:s/>account<text:s/>for<text:s/>less<text:s/>than<text:s/>0.9<text:s/>percent<text:s/>of<text:s/>RED’s<text:s/>total<text:s/>ODA<text:s/>allocation<text:s/>(£230m)<text:s/>from<text:s/>27/28<text:s/>onwards.</text:span></text:p>
            <text:p text:style-name="P76"><text:span text:style-name="T76_1"><text:s/></text:span></text:p>
            <text:p text:style-name="P77"><text:span text:style-name="T77_1">Table<text:s/>1:<text:s/>Provisional<text:s/>financial<text:s/>profile<text:s/></text:span><text:span text:style-name="T77_2">of<text:s/>the<text:s/>additional<text:s/>£7.</text:span><text:span text:style-name="T77_3">8</text:span><text:span text:style-name="T77_4">m<text:s/>spend<text:s/>across<text:s/></text:span><text:span text:style-name="T77_5">FY202</text:span><text:span text:style-name="T77_6">6</text:span><text:span text:style-name="T77_7">/2</text:span><text:span text:style-name="T77_8">7</text:span><text:span text:style-name="T77_9"><text:s/></text:span><text:span text:style-name="T77_10">-<text:s/></text:span><text:span text:style-name="T77_11">20</text:span><text:span text:style-name="T77_12">2</text:span><text:span text:style-name="T77_13">9</text:span><text:span text:style-name="T77_14">/</text:span><text:span text:style-name="T77_15">30</text:span><text:span text:style-name="T77_16"><text:s/>(£m)</text:span><text:span text:style-name="T77_17">,<text:s/>as<text:s/>fully<text:s/>allocated<text:s/>under<text:s/>the<text:s/>Innovate<text:s/>UK<text:s/>UK-Brazil-Africa<text:s/>Climate-Smart<text:s/>Agriculture<text:s/>Partnership<text:s/>component.</text:span></text:p>
            <text:p text:style-name="P78"/>
            <table:table table:style-name="Table3">
              <table:table-column table:style-name="Column8"/>
              <table:table-column table:style-name="Column9"/>
              <table:table-column table:style-name="Column10"/>
              <table:table-column table:style-name="Column11"/>
              <table:table-column table:style-name="Column12"/>
              <table:table-row table:style-name="Row12">
                <table:table-cell table:style-name="Cell32">
                  <text:p text:style-name="P79"><text:span text:style-name="T79_1">2026/27</text:span></text:p>
                </table:table-cell>
                <table:table-cell table:style-name="Cell33">
                  <text:p text:style-name="P80"><text:span text:style-name="T80_1">2027/28</text:span></text:p>
                </table:table-cell>
                <table:table-cell table:style-name="Cell34">
                  <text:p text:style-name="P81"><text:span text:style-name="T81_1">2028/29</text:span></text:p>
                </table:table-cell>
                <table:table-cell table:style-name="Cell35">
                  <text:p text:style-name="P82"><text:span text:style-name="T82_1">2029/30</text:span></text:p>
                </table:table-cell>
                <table:table-cell table:style-name="Cell36">
                  <text:p text:style-name="P83"><text:span text:style-name="T83_1">Total</text:span></text:p>
                </table:table-cell>
              </table:table-row>
              <table:table-row table:style-name="Row13">
                <table:table-cell table:style-name="Cell37">
                  <text:p text:style-name="P84"><text:span text:style-name="T84_1">£2,000,000</text:span></text:p>
                </table:table-cell>
                <table:table-cell table:style-name="Cell38">
                  <text:p text:style-name="P85"><text:span text:style-name="T85_1">£2,000,000</text:span></text:p>
                </table:table-cell>
                <table:table-cell table:style-name="Cell39">
                  <text:p text:style-name="P86"><text:span text:style-name="T86_1">£2,000,000</text:span></text:p>
                </table:table-cell>
                <table:table-cell table:style-name="Cell40">
                  <text:p text:style-name="P87"><text:span text:style-name="T87_1">£</text:span><text:span text:style-name="T87_2">1,8</text:span><text:span text:style-name="T87_3">00,000</text:span></text:p>
                </table:table-cell>
                <table:table-cell table:style-name="Cell41">
                  <text:p text:style-name="P88"><text:span text:style-name="T88_1">£7,</text:span><text:span text:style-name="T88_2">80</text:span><text:span text:style-name="T88_3">0,000</text:span></text:p>
                </table:table-cell>
              </table:table-row>
            </table:table>
            <text:p text:style-name="P89"/>
            <text:p text:style-name="P90"><text:span text:style-name="T90_1">The<text:s/>value<text:s/>of<text:s/>the<text:s/>cost<text:s/>extension<text:s/>was<text:s/>determined<text:s/>following<text:s/>a<text:s/>consideration<text:s/>of<text:s/>the<text:s/>overall<text:s/>Food<text:s/>&amp;<text:s/>Agriculture<text:s/>research<text:s/>portfolio<text:s/>FY202</text:span><text:span text:style-name="T90_2">6</text:span><text:span text:style-name="T90_3">/2</text:span><text:span text:style-name="T90_4">7</text:span><text:span text:style-name="T90_5">–<text:s/>202</text:span><text:span text:style-name="T90_6">9</text:span><text:span text:style-name="T90_7">/</text:span><text:span text:style-name="T90_8">30</text:span><text:span text:style-name="T90_9">.</text:span><text:span text:style-name="T90_10"><text:s/></text:span><text:span text:style-name="T90_11">We<text:s/>have<text:s/>carefully<text:s/>considered<text:s/>the<text:s/>budget<text:s/>and<text:s/>spend<text:s/>profile<text:s/>in<text:s/>light<text:s/>of<text:s/>the<text:s/>0.3%<text:s/>ODA<text:s/>announcement<text:s/>and<text:s/>expected<text:s/>budget<text:s/>constraints<text:s/>in<text:s/>future<text:s/>years.<text:s/>Given<text:s/>its<text:s/>relatively<text:s/>small<text:s/>budget,<text:s/>we<text:s/>are<text:s/>confident<text:s/>that<text:s/>this<text:s/>business<text:s/>case<text:s/>addendum<text:s/>is<text:s/>affordable<text:s/>across<text:s/>a<text:s/>range<text:s/>of<text:s/>budget<text:s/>scenarios.</text:span></text:p>
            <text:p text:style-name="P91"/>
            <text:p text:style-name="P92"><text:span text:style-name="T92_1">The<text:s/>overall<text:s/>project<text:s/>end<text:s/>date<text:s/>will</text:span><text:span text:style-name="T92_2"><text:s/>also</text:span><text:span text:style-name="T92_3"><text:s/>be<text:s/>extended<text:s/>to<text:s/>September<text:s/>2029</text:span><text:span text:style-name="T92_4">,<text:s/>to<text:s/>allow<text:s/>time<text:s/>for<text:s/>the<text:s/>additional<text:s/>funds<text:s/>to<text:s/>be<text:s/>spent</text:span><text:span text:style-name="T92_5">.</text:span></text:p>
          </table:table-cell>
        </table:table-row>
        <table:table-row table:style-name="Row14">
          <table:table-cell table:style-name="Cell42">
            <text:p text:style-name="P93"><text:span text:style-name="T93_1">Impact</text:span></text:p>
          </table:table-cell>
          <table:table-cell table:style-name="Cell43">
            <text:p text:style-name="P94"><text:span text:style-name="T94_1">Impact<text:s/>of<text:s/>cost/time<text:s/>extensions<text:s/>on<text:s/>VfM<text:s/>(check<text:s/>relevant<text:s/>box):</text:span></text:p>
            <text:p text:style-name="P95"><text:span text:style-name="T95_1">☒</text:span><text:span text:style-name="T95_2"><text:s text:c="4"/>P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96"><text:span text:style-name="T96_1">☐</text:span><text:span text:style-name="T96_2"><text:s text:c="4"/>No<text:s/>impact<text:s/>–<text:s/>no/negligible<text:s/>change<text:s/>to<text:s/>Business<text:s/>Case<text:s/>delivery<text:s/>ambition.</text:span></text:p>
            <text:p text:style-name="P97"><text:span text:style-name="T97_1">☐</text:span><text:span text:style-name="T97_2"><text:s text:c="4"/>Negative<text:s/>im</text:span><text:span text:style-name="T97_3">p</text:span><text:span text:style-name="T97_4">act<text:s/>–<text:s/>decrease<text:s/>in<text:s/>Business<text:s/>Case<text:s/>delivery<text:s/>ambition.</text:span></text:p>
          </table:table-cell>
        </table:table-row>
        <table:table-row table:style-name="Row15">
          <table:table-cell table:style-name="Cell44">
            <text:p text:style-name="P98"><text:span text:style-name="T98_1">Risk</text:span></text:p>
          </table:table-cell>
          <table:table-cell table:style-name="Cell45">
            <text:p text:style-name="P99"><text:span text:style-name="T99_1">Expanding</text:span><text:span text:style-name="T99_2"><text:s/>the<text:s/>UK-Brazil-Africa<text:s/>Climate-Smart<text:s/>Agriculture<text:s/></text:span><text:span text:style-name="T99_3">Research<text:s/></text:span><text:span text:style-name="T99_4">Partnership</text:span><text:span text:style-name="T99_5"><text:s/></text:span><text:span text:style-name="T99_6">increases<text:s/>the</text:span><text:span text:style-name="T99_7"><text:s/></text:span><text:span text:style-name="T99_8">inherent<text:s/></text:span><text:span text:style-name="T99_9">complexity<text:s/>of<text:s/></text:span><text:span text:style-name="T99_10">the<text:s/>initiative,<text:s/>due<text:s/>to<text:s/>the<text:s/>larger<text:s/>number<text:s/>of<text:s/>partners<text:s/>across<text:s/>trilateral<text:s/>international<text:s/>research<text:s/>networks.</text:span></text:p>
            <text:p text:style-name="P100"/>
            <text:p text:style-name="P101"><text:span text:style-name="T101_1">To<text:s/>manage<text:s/>this,<text:s/>Innovate<text:s/>UK<text:s/>will<text:s/>use<text:s/>proven<text:s/>research<text:s/>management<text:s/>approaches<text:s/>from<text:s/>similar<text:s/>projects</text:span><text:span text:style-name="T101_2"><text:s/>to<text:s/>monitor<text:s/>and<text:s/>escalate<text:s/>risks<text:s/>that<text:s/>arise</text:span><text:span text:style-name="T101_3">.<text:s/></text:span><text:span text:style-name="T101_4">Amongst<text:s/>other<text:s/>things,<text:s/></text:span><text:span text:style-name="T101_5">Innovate<text:s/>UK<text:s/>will:</text:span></text:p>
            <text:list text:style-name="LS43" xml:id="list5">
              <text:list-item>
                <text:p text:style-name="P102"><text:span text:style-name="T102_1">E</text:span><text:span text:style-name="T102_2">stablish<text:s/>clear<text:s/>reporting<text:s/>structures<text:s/></text:span><text:span text:style-name="T102_3">for</text:span><text:span text:style-name="T102_4"><text:s/>each<text:s/>funded<text:s/>project</text:span><text:span text:style-name="T102_5">.</text:span></text:p>
              </text:list-item>
              <text:list-item>
                <text:p text:style-name="P103"><text:span text:style-name="T103_1">E</text:span><text:span text:style-name="T103_2">nsure<text:s/>collaboration<text:s/>agreements<text:s/>are<text:s/></text:span><text:span text:style-name="T103_3">in<text:s/>place</text:span><text:span text:style-name="T103_4"><text:s/>between<text:s/>partners</text:span><text:span text:style-name="T103_5">,<text:s/></text:span><text:span text:style-name="T103_6">with<text:s/>roles<text:s/>and<text:s/>responsibilities<text:s/></text:span><text:span text:style-name="T103_7">clearly<text:s/>defined</text:span><text:span text:style-name="T103_8"><text:s/>in<text:s/>work<text:s/>packages</text:span><text:span text:style-name="T103_9">.</text:span></text:p>
              </text:list-item>
              <text:list-item>
                <text:p text:style-name="P104"><text:span text:style-name="T104_1">C</text:span><text:span text:style-name="T104_2">onduct<text:s/>close<text:s/>project<text:s/>monitoring<text:s/>to<text:s/>ensure<text:s/></text:span><text:span text:style-name="T104_3">high-quality<text:s/>research<text:s/>and<text:s/></text:span><text:span text:style-name="T104_4">effective<text:s/></text:span><text:span text:style-name="T104_5">project<text:s/>implementation.<text:s/></text:span></text:p>
              </text:list-item>
            </text:list>
          </table:table-cell>
        </table:table-row>
        <table:table-row table:style-name="Row16">
          <table:table-cell table:style-name="Cell46">
            <text:p text:style-name="P105"><text:span text:style-name="T105_1">Results/Monitoring<text:s/>and<text:s/>Evaluation</text:span></text:p>
          </table:table-cell>
          <table:table-cell table:style-name="Cell47">
            <text:p text:style-name="P106"><text:span text:style-name="T106_1">Indicative<text:s/>results<text:s/>from<text:s/>this<text:s/>costed<text:s/>extension<text:s/>include:</text:span></text:p>
            <text:list text:style-name="LS42" xml:id="list8">
              <text:list-item>
                <text:p text:style-name="P107"><text:span text:style-name="T107_1">Acceleration<text:s/>of<text:s/>at<text:s/>least<text:s/>16<text:s/>agriculture<text:s/>solutions,<text:s/>such<text:s/>as<text:s/>biofertilisers,<text:s/>soil<text:s/>sensing<text:s/>technologies,<text:s/>and<text:s/>biocontrol<text:s/>agents,<text:s/>through<text:s/>the<text:s/>Technology<text:s/>Readiness<text:s/>Level<text:s/>framework.<text:s/>A<text:s/>significant<text:s/>proportion<text:s/>of<text:s/>these<text:s/>technologies<text:s/>are<text:s/>expected<text:s/>to<text:s/>reach<text:s/>active<text:s/>testing<text:s/>with<text:s/>end-users<text:s/>during<text:s/>the<text:s/>programme’s<text:s/>lifespan.<text:s text:c="2"/></text:span></text:p>
              </text:list-item>
              <text:list-item>
                <text:p text:style-name="P108"><text:span text:style-name="T108_1">Establishment<text:s/>of<text:s/>new<text:s/>trilateral<text:s/>research<text:s/>and<text:s/>innovation<text:s/>partnerships<text:s/>involving<text:s/>at<text:s/>least<text:s/>48<text:s/>partners<text:s/>(including<text:s/>businesses<text:s/></text:span><text:span text:style-name="T108_2">and<text:s/>research<text:s/>organisations)<text:s/>in<text:s/>networks<text:s/>between<text:s/>UK/Brazil/Ghana<text:s/>and<text:s/>UK/Brazil/Nigeria,<text:s/></text:span><text:span text:style-name="T108_3">likely<text:s/>leading<text:s/>to</text:span><text:span text:style-name="T108_4"><text:s/>continued<text:s/>research<text:s/>collaboration<text:s/>beyond<text:s/>the<text:s/>programme’s<text:s/>lifespan.<text:s text:c="2"/></text:span></text:p>
              </text:list-item>
              <text:list-item>
                <text:p text:style-name="P109"><text:span text:style-name="T109_1">Creation<text:s/>of<text:s/>at<text:s/>least<text:s/>6<text:s/>Knowledge<text:s/>Transfer<text:s/>Partnerships,<text:s/>supporting<text:s/>businesses<text:s/>in<text:s/>Ghana<text:s/>and<text:s/>Nigeria<text:s/>with<text:s/>research<text:s/>expertise<text:s/>and<text:s/>specialist<text:s/>support<text:s/>to<text:s/>advance<text:s/>their<text:s/>business<text:s/>models<text:s/>and<text:s/></text:span><text:span text:style-name="T109_2">operation</text:span><text:span text:style-name="T109_3">.<text:s/>To<text:s/>illustrate,<text:s/>an<text:s/>example<text:s/>of<text:s/>a<text:s/>successful<text:s/>Innovate<text:s/>UK-led<text:s/>Knowledge<text:s/>Transfer<text:s/>Partnership</text:span><text:span text:style-name="T109_4"><text:s/>from<text:s/>a<text:s/>previous<text:s/>programme</text:span><text:span text:style-name="T109_5"><text:s/>is<text:s/>the<text:s/>collaboration<text:s/>between<text:s/>Savannah<text:s/>and<text:s/>Sahel<text:s/>Commodities<text:s/>(Ghana),<text:s/>University<text:s/>of<text:s/>Development<text:s/>Studies<text:s/>(Ghana)<text:s/>and<text:s/>the<text:s/>University<text:s/>of<text:s/>York<text:s/>(UK),<text:s/>which<text:s/>developed<text:s/>a<text:s/>fortified<text:s/>blended<text:s/>meal<text:s/>benefitting<text:s/>over<text:s/>200,000<text:s/>schoolchildren<text:s/>while<text:s/>promoting<text:s/>sustainable<text:s/>farming<text:s/>and<text:s/>nutrition<text:s/>education.<text:s/></text:span></text:p>
              </text:list-item>
            </text:list>
            <text:p text:style-name="P110"/>
            <text:p text:style-name="P111"><text:span text:style-name="T111_1">The<text:s/>Theory<text:s/>of<text:s/>Change<text:s/></text:span><text:span text:style-name="T111_2">(</text:span><text:span text:style-name="T111_3">ToC</text:span><text:span text:style-name="T111_4">)</text:span><text:span text:style-name="T111_5"><text:s/>in<text:s/>the<text:s/>original<text:s/>Business<text:s/>Case<text:s/>remains<text:s/>valid.</text:span><text:span text:style-name="T111_6"><text:s/></text:span><text:span text:style-name="T111_7">The<text:s/></text:span><text:span text:style-name="T111_8">ToC</text:span><text:span text:style-name="T111_9"><text:s/>emphasises<text:s/>a<text:s/>gender-sensitive<text:s/>approach,<text:s/>requiring<text:s/>project<text:s/>applicants<text:s/>to<text:s/>incorporate<text:s/>equality,<text:s/>diversity<text:s/>and<text:s/>inclusion<text:s/></text:span><text:span text:style-name="T111_10">considerations<text:s/></text:span><text:span text:style-name="T111_11">into<text:s/>project<text:s/>delivery<text:s/>and<text:s/>outcomes. </text:span><text:span text:style-name="T111_12">IUK<text:s/>will<text:s/></text:span><text:span text:style-name="T111_13">gather<text:s/>data<text:s/>disaggregated<text:s/>by<text:s/></text:span><text:span text:style-name="T111_14">gender<text:s/>which<text:s/>will<text:s/>enable<text:s/>us<text:s/>to<text:s/>track<text:s/>gender<text:s/>accessibility<text:s/>and<text:s/>inclusion<text:s/>of<text:s/>agricultural<text:s/>innovations<text:s/>in<text:s/>this<text:s/>context.<text:s/></text:span><text:span text:style-name="T111_15">IUK</text:span><text:span text:style-name="T111_16"><text:s/>are<text:s/>also<text:s/>committed<text:s/>to<text:s/>accessibility<text:s/>and<text:s/>inclusion<text:s/>in<text:s/>their<text:s/>competitions</text:span><text:span text:style-name="T111_17">,<text:s/>encouraging</text:span><text:span text:style-name="T111_18"><text:s/>applications<text:s/>from<text:s/>people<text:s/>of<text:s/>all<text:s/>backgrounds</text:span><text:span text:style-name="T111_19">,<text:s/></text:span><text:span text:style-name="T111_20">and<text:s/></text:span><text:span text:style-name="T111_21">providing<text:s/>support,<text:s/>in<text:s/>the<text:s/>form<text:s/>of<text:s/>reasonable<text:s/>adjustments,<text:s/>for<text:s/>people<text:s/>who<text:s/>have<text:s/>a<text:s/>disability<text:s/>or<text:s/>a<text:s/>long-term<text:s/>condition</text:span><text:span text:style-name="T111_22">.</text:span><text:span text:style-name="T111_23"><text:s/>T</text:span><text:span text:style-name="T111_24">he<text:s/>programme<text:s/>is<text:s/>fully<text:s/>compliant<text:s/>with<text:s/>the<text:s/>International<text:s/>Development<text:s/>(Gender<text:s/>Equality)<text:s/>Act<text:s/>2014.</text:span></text:p>
            <text:p text:style-name="P112"><text:span text:style-name="T112_1">Upon<text:s/>approval<text:s/>of<text:s/>this<text:s/>business<text:s/>case<text:s/>addendum,<text:s/>a<text:s/>full<text:s/>logframe<text:s/>refresh<text:s/>will<text:s/>be<text:s/>conducted<text:s/>to<text:s/>add<text:s/>indicators,<text:s/>milestones<text:s/>and<text:s/>targets<text:s/>for<text:s/>the<text:s/>scaled-up<text:s/>output<text:s/>area<text:s/>on<text:s/>the<text:s/>UK-Brazil-Africa<text:s/>Climate-Smart<text:s/>Agriculture<text:s/></text:span><text:span text:style-name="T112_2">Research<text:s/></text:span><text:span text:style-name="T112_3">Partnership.<text:s/></text:span><text:span text:style-name="T112_4">The<text:s/>current<text:s/>logframe<text:s/>includes<text:s/>reporting<text:s/>to<text:s/>ICF<text:s/>KPI<text:s/>15<text:s/>and<text:s/>ICF<text:s/>KPI<text:s/>TA<text:s/>1<text:s/>and<text:s/>2</text:span><text:span text:style-name="T112_5">;<text:s/></text:span><text:span text:style-name="T112_6">these<text:s/>will<text:s/>be<text:s/>renewed<text:s/>under<text:s/>the<text:s/>logframe<text:s/>refresh<text:s/>with<text:s/>consideration<text:s/>given<text:s/>to<text:s/>whether<text:s/>further<text:s/>ICF<text:s/>KPIs<text:s/>should<text:s/>be<text:s/>included.<text:s/></text:span></text:p>
            <text:p text:style-name="P113"/>
            <text:p text:style-name="P114"><text:span text:style-name="T114_1">In<text:s/>line<text:s/>with<text:s/>standard<text:s/></text:span><text:span text:style-name="T114_2">Innovate<text:s/>UK</text:span><text:span text:style-name="T114_3"><text:s/>practice,</text:span><text:span text:style-name="T114_4"><text:s/>each<text:s/>funded<text:s/>project</text:span><text:span text:style-name="T114_5"><text:s/>will<text:s/>be<text:s/>overseen<text:s/>by</text:span><text:span text:style-name="T114_6"><text:s/>a<text:s/>Monitoring<text:s/>Officer<text:s/>who<text:s/>will<text:s/>lead<text:s/>on<text:s/>project<text:s/>and<text:s/>risk<text:s/>monitoring.<text:s/>Innovate<text:s/>UK<text:s/>will<text:s/>report<text:s/>regularly<text:s/>to<text:s/>FCDO<text:s/>against<text:s/>the<text:s/>logframe<text:s/>targets<text:s/>and<text:s/>indicators.<text:s/></text:span><text:span text:style-name="T114_7">Additionally,<text:s/>Innovate<text:s/>UK<text:s/>will<text:s/>commission<text:s/>an</text:span><text:span text:style-name="T114_8"><text:s/></text:span><text:span text:style-name="T114_9">independent</text:span><text:span text:style-name="T114_10"><text:s/>programme<text:s/>impact<text:s/>assessment<text:s/></text:span><text:span text:style-name="T114_11">following<text:s/>project<text:s/>closure</text:span><text:span text:style-name="T114_12">.<text:s/></text:span></text:p>
          </table:table-cell>
        </table:table-row>
      </table:table>
      <text:p text:style-name="P115"/>
      <text:p text:style-name="P116"/>
      <text:p text:style-name="P117"><text:span text:style-name="T117_1">REVISED<text:s/></text:span><text:span text:style-name="T117_2">AUGUST</text:span><text:span text:style-name="T117_3"><text:s/></text:span><text:span text:style-name="T117_4">202</text:span><text:span text:style-name="T117_5">5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paragraph" style:family="paragraph" style:parent-style-name="Normal">
      <style:paragraph-properties fo:margin-top="0.494cm" fo:margin-bottom="0.494cm"/>
      <style:text-properties style:font-name="Times New Roman" style:font-name-complex="Times New Roman" fo:language-asian="en" fo:country-asian="GB"/>
    </style:style>
    <style:style style:name="eop" style:family="text" style:parent-style-name="Default_20_Paragraph_20_Font"/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Symbol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·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4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4">
      <text:list-level-style-number style:num-format="1" text:style-name="List44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4" style:num-suffix=".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5" style:num-suffix=".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6" style:num-suffix=".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7" style:num-suffix=".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4Level8" style:num-suffix=".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style:style style:name="List45Level0" style:family="text">
      <style:text-properties style:font-name="Arial" style:font-name-asian="Arial" style:font-name-complex="Aria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-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ddendum to the Business Case</dc:title>
    <meta:initial-creator>Shauna Corr</meta:initial-creator>
    <meta:creation-date>2025-06-23T20:13:00</meta:creation-date>
    <dc:creator>Ellen Forsyth</dc:creator>
    <dc:date>2025-08-18T12:09:00</dc:date>
    <meta:print-date>2013-07-25T22:34:00</meta:print-date>
    <meta:template xlink:href="Addendum to Business Case form" xlink:type="simple"/>
    <meta:editing-cycles>327</meta:editing-cycles>
    <meta:editing-duration>PT4M</meta:editing-duration>
    <meta:document-statistic meta:page-count="6" meta:paragraph-count="31" meta:row-count="111" meta:word-count="2349" meta:character-count="15713" meta:non-whitespace-character-count="13395"/>
    <meta:user-defined meta:name="Business Document Type">Addendum to the Business Case</meta:user-defined>
    <meta:user-defined meta:name="ContentTypeId">0x010100A9E804AD2130B047BEB1B1355903FA590200692CD385EE0C3F4D86F15555CD841899</meta:user-defined>
    <meta:user-defined meta:name="docLang">en</meta:user-defined>
    <meta:user-defined meta:name="DocumentIdentifier">S30155416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