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P1" style:family="paragraph" style:parent-style-name="Heading_20_2" style:master-page-name="Standard"/>
    <style:style style:name="T1_1" style:family="text">
      <style:text-properties fo:font-style="normal" style:font-style-asian="normal" style:font-name-complex="Arial"/>
    </style:style>
    <style:style style:name="P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6.099cm" fo:margin-left="0cm"/>
    </style:style>
    <style:style style:name="Column1" style:family="table-column">
      <style:table-column-properties style:column-width="4.736cm"/>
    </style:style>
    <style:style style:name="Column2" style:family="table-column">
      <style:table-column-properties style:column-width="5.001cm"/>
    </style:style>
    <style:style style:name="Column3" style:family="table-column">
      <style:table-column-properties style:column-width="6.362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/>
    </style:style>
    <style:style style:name="T6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/>
    </style:style>
    <style:style style:name="T6_4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0" style:family="paragraph" style:parent-style-name="Normal"/>
    <style:style style:name="T10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6.192cm" fo:margin-left="0cm"/>
    </style:style>
    <style:style style:name="Column4" style:family="table-column">
      <style:table-column-properties style:column-width="4.216cm"/>
    </style:style>
    <style:style style:name="Column5" style:family="table-column">
      <style:table-column-properties style:column-width="1.879cm"/>
    </style:style>
    <style:style style:name="Column6" style:family="table-column">
      <style:table-column-properties style:column-width="0.924cm"/>
    </style:style>
    <style:style style:name="Column7" style:family="table-column">
      <style:table-column-properties style:column-width="1.482cm"/>
    </style:style>
    <style:style style:name="Column8" style:family="table-column">
      <style:table-column-properties style:column-width="1.482cm"/>
    </style:style>
    <style:style style:name="Column9" style:family="table-column">
      <style:table-column-properties style:column-width="1.48cm"/>
    </style:style>
    <style:style style:name="Column10" style:family="table-column">
      <style:table-column-properties style:column-width="1.482cm"/>
    </style:style>
    <style:style style:name="Column11" style:family="table-column">
      <style:table-column-properties style:column-width="1.482cm"/>
    </style:style>
    <style:style style:name="Column12" style:family="table-column">
      <style:table-column-properties style:column-width="1.767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6.148cm" fo:margin-left="-0.009cm"/>
    </style:style>
    <style:style style:name="Column13" style:family="table-column">
      <style:table-column-properties style:column-width="5.632cm"/>
    </style:style>
    <style:style style:name="Column14" style:family="table-column">
      <style:table-column-properties style:column-width="10.516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</style:style>
    <style:style style:name="T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/>
    <style:style style:name="T40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4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/>
    <style:style style:name="T42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4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4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4" style:family="paragraph" style:parent-style-name="Normal"/>
    <style:style style:name="T44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4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" style:family="paragraph" style:parent-style-name="Normal"/>
    <style:style style:name="T4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8" style:family="paragraph" style:parent-style-name="Normal">
      <style:paragraph-properties fo:margin-top="0.071cm"/>
    </style:style>
    <style:style style:name="T48_1" style:family="text">
      <style:text-properties fo:font-size="10pt" style:font-size-asian="10pt" style:font-name-complex="Arial" style:font-size-complex="10pt"/>
    </style:style>
    <style:style style:name="T48_2" style:family="text">
      <style:text-properties fo:font-size="10pt" style:font-size-asian="10pt" style:font-name-complex="Arial" style:font-size-complex="10pt"/>
    </style:style>
    <style:style style:name="T48_3" style:family="text">
      <style:text-properties fo:font-size="10pt" style:font-size-asian="10pt" style:font-name-complex="Arial" style:font-size-complex="10pt"/>
    </style:style>
    <style:style style:name="T48_4" style:family="text">
      <style:text-properties fo:font-size="10pt" style:font-size-asian="10pt" style:font-name-complex="Arial" style:font-size-complex="10pt"/>
    </style:style>
    <style:style style:name="T48_5" style:family="text">
      <style:text-properties fo:font-size="10pt" style:font-size-asian="10pt" style:font-name-complex="Arial" style:font-size-complex="10pt"/>
    </style:style>
    <style:style style:name="T48_6" style:family="text">
      <style:text-properties fo:font-size="10pt" style:font-size-asian="10pt" style:font-name-complex="Arial" style:font-size-complex="10pt"/>
    </style:style>
    <style:style style:name="T48_7" style:family="text">
      <style:text-properties fo:font-size="10pt" style:font-size-asian="10pt" style:font-name-complex="Arial" style:font-size-complex="10pt"/>
    </style:style>
    <style:style style:name="T48_8" style:family="text">
      <style:text-properties fo:font-size="10pt" style:font-size-asian="10pt" style:font-name-complex="Arial" style:font-size-complex="10pt"/>
    </style:style>
    <style:style style:name="T48_9" style:family="text">
      <style:text-properties fo:font-size="10pt" style:font-size-asian="10pt" style:font-name-complex="Arial" style:font-size-complex="10pt"/>
    </style:style>
    <style:style style:name="T48_10" style:family="text">
      <style:text-properties fo:font-size="10pt" style:font-size-asian="10pt" style:font-name-complex="Arial" style:font-size-complex="10pt"/>
    </style:style>
    <style:style style:name="T48_11" style:family="text">
      <style:text-properties fo:font-size="10pt" style:font-size-asian="10pt" style:font-name-complex="Arial" style:font-size-complex="10pt"/>
    </style:style>
    <style:style style:name="T48_12" style:family="text">
      <style:text-properties fo:font-size="10pt" style:font-size-asian="10pt" style:font-name-complex="Arial" style:font-size-complex="10pt"/>
    </style:style>
    <style:style style:name="P4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0" style:family="paragraph" style:parent-style-name="Normal">
      <style:paragraph-properties fo:margin-top="0.071cm"/>
    </style:style>
    <style:style style:name="T50_1" style:family="text">
      <style:text-properties fo:font-size="10pt" style:font-size-asian="10pt" style:font-name-complex="Arial" style:font-size-complex="10pt"/>
    </style:style>
    <style:style style:name="T50_2" style:family="text">
      <style:text-properties fo:font-size="10pt" style:font-size-asian="10pt" style:font-name-complex="Arial" style:font-size-complex="10pt"/>
    </style:style>
    <style:style style:name="T50_3" style:family="text">
      <style:text-properties fo:font-size="10pt" style:font-size-asian="10pt" style:font-name-complex="Arial" style:font-size-complex="10pt"/>
    </style:style>
    <style:style style:name="T50_4" style:family="text">
      <style:text-properties fo:font-size="10pt" style:font-size-asian="10pt" style:font-name-complex="Arial" style:font-size-complex="10pt"/>
    </style:style>
    <style:style style:name="T50_5" style:family="text">
      <style:text-properties fo:font-size="10pt" style:font-size-asian="10pt" style:font-name-complex="Arial" style:font-size-complex="10pt"/>
    </style:style>
    <style:style style:name="T50_6" style:family="text" style:parent-style-name="Normal">
      <style:text-properties fo:font-size="10pt" style:font-size-asian="10pt" style:font-name-complex="Arial" style:font-size-complex="10pt"/>
    </style:style>
    <style:style style:name="P51" style:family="paragraph" style:parent-style-name="Footnote_20_text"/>
    <style:style style:name="T51_1" style:family="text">
      <style:text-properties fo:font-size="8pt" style:font-size-asian="8pt" style:font-size-complex="8pt"/>
    </style:style>
    <style:style style:name="T51_2" style:family="text">
      <style:text-properties fo:font-size="8pt" style:font-size-asian="8pt" style:font-size-complex="8pt"/>
    </style:style>
    <style:style style:name="T51_3" style:family="text">
      <style:text-properties fo:font-size="8pt" style:font-size-asian="8pt" style:font-size-complex="8pt"/>
    </style:style>
    <style:style style:name="T51_4" style:family="text">
      <style:text-properties fo:font-size="8pt" style:font-size-asian="8pt" style:font-name-complex="Arial" style:font-size-complex="8pt"/>
    </style:style>
    <style:style style:name="T51_5" style:family="text">
      <style:text-properties fo:font-size="8pt" style:font-size-asian="8pt" style:font-name-complex="Arial" style:font-size-complex="8pt"/>
    </style:style>
    <style:style style:name="T51_6" style:family="text">
      <style:text-properties fo:font-size="8pt" style:font-size-asian="8pt" style:font-name-complex="Arial" style:font-size-complex="8pt"/>
    </style:style>
    <style:style style:name="T51_7" style:family="text">
      <style:text-properties fo:font-size="8pt" style:font-size-asian="8pt" style:font-name-complex="Arial" style:font-size-complex="8pt"/>
    </style:style>
    <style:style style:name="T51_8" style:family="text">
      <style:text-properties fo:font-size="8pt" style:font-size-asian="8pt" style:font-name-complex="Arial" style:font-size-complex="8pt"/>
    </style:style>
    <style:style style:name="T51_9" style:family="text">
      <style:text-properties fo:font-size="8pt" style:font-size-asian="8pt" style:font-name-complex="Arial" style:font-size-complex="8pt"/>
    </style:style>
    <style:style style:name="T51_10" style:family="text">
      <style:text-properties fo:font-size="8pt" style:font-size-asian="8pt" style:font-name-complex="Arial" style:font-size-complex="8pt"/>
    </style:style>
    <style:style style:name="T51_11" style:family="text">
      <style:text-properties fo:font-size="10pt" style:font-size-asian="10pt" style:font-name-complex="Arial" style:font-size-complex="10pt"/>
    </style:style>
    <style:style style:name="T51_12" style:family="text">
      <style:text-properties fo:font-size="10pt" style:font-size-asian="10pt" style:font-name-complex="Arial" style:font-size-complex="10pt"/>
    </style:style>
    <style:style style:name="T51_13" style:family="text">
      <style:text-properties fo:font-size="10pt" style:font-size-asian="10pt" style:font-name-complex="Arial" style:font-size-complex="10pt"/>
    </style:style>
    <style:style style:name="T51_14" style:family="text">
      <style:text-properties fo:font-size="10pt" style:font-size-asian="10pt" style:font-name-complex="Arial" style:font-size-complex="10pt"/>
    </style:style>
    <style:style style:name="T51_15" style:family="text">
      <style:text-properties fo:font-size="10pt" style:font-size-asian="10pt" style:font-name-complex="Arial" style:font-size-complex="10pt"/>
    </style:style>
    <style:style style:name="T51_16" style:family="text">
      <style:text-properties fo:font-size="10pt" style:font-size-asian="10pt" style:font-name-complex="Arial" style:font-size-complex="10pt"/>
    </style:style>
    <style:style style:name="T51_17" style:family="text">
      <style:text-properties fo:font-size="10pt" style:font-size-asian="10pt" style:font-name-complex="Arial" style:font-size-complex="10pt"/>
    </style:style>
    <style:style style:name="P52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3" style:family="paragraph" style:parent-style-name="Normal">
      <style:paragraph-properties fo:margin-top="0.071cm"/>
    </style:style>
    <style:style style:name="T53_1" style:family="text">
      <style:text-properties fo:font-size="10pt" style:font-size-asian="10pt" style:font-name-complex="Arial" style:font-size-complex="10pt"/>
    </style:style>
    <style:style style:name="T53_2" style:family="text">
      <style:text-properties fo:font-size="10pt" style:font-size-asian="10pt" style:font-name-complex="Arial" style:font-size-complex="10pt"/>
    </style:style>
    <style:style style:name="T53_3" style:family="text">
      <style:text-properties fo:font-size="10pt" style:font-size-asian="10pt" style:font-name-complex="Arial" style:font-size-complex="10pt"/>
    </style:style>
    <style:style style:name="T53_4" style:family="text">
      <style:text-properties fo:font-size="10pt" style:font-size-asian="10pt" style:font-name-complex="Arial" style:font-size-complex="10pt"/>
    </style:style>
    <style:style style:name="T53_5" style:family="text">
      <style:text-properties fo:font-size="10pt" style:font-size-asian="10pt" style:font-name-complex="Arial" style:font-size-complex="10pt"/>
    </style:style>
    <style:style style:name="T53_6" style:family="text">
      <style:text-properties fo:font-size="10pt" style:font-size-asian="10pt" style:font-name-complex="Arial" style:font-size-complex="10pt"/>
    </style:style>
    <style:style style:name="T53_7" style:family="text">
      <style:text-properties fo:font-size="10pt" style:font-size-asian="10pt" style:font-name-complex="Arial" style:font-size-complex="10pt"/>
    </style:style>
    <style:style style:name="T53_8" style:family="text">
      <style:text-properties fo:font-size="10pt" style:font-size-asian="10pt" style:font-name-complex="Arial" style:font-size-complex="10pt"/>
    </style:style>
    <style:style style:name="T53_9" style:family="text">
      <style:text-properties fo:font-size="10pt" style:font-size-asian="10pt" style:font-name-complex="Arial" style:font-size-complex="10pt"/>
    </style:style>
    <style:style style:name="T53_10" style:family="text">
      <style:text-properties fo:font-size="10pt" style:font-size-asian="10pt" style:font-name-complex="Arial" style:font-size-complex="10pt"/>
    </style:style>
    <style:style style:name="T53_11" style:family="text">
      <style:text-properties fo:font-size="10pt" style:font-size-asian="10pt" style:font-name-complex="Arial" style:font-size-complex="10pt"/>
    </style:style>
    <style:style style:name="T53_12" style:family="text">
      <style:text-properties fo:font-size="10pt" style:font-size-asian="10pt" style:font-name-complex="Arial" style:font-size-complex="10pt"/>
    </style:style>
    <style:style style:name="T53_13" style:family="text">
      <style:text-properties fo:font-size="10pt" style:font-size-asian="10pt" style:font-name-complex="Arial" style:font-size-complex="10pt"/>
    </style:style>
    <style:style style:name="T53_14" style:family="text">
      <style:text-properties fo:font-size="10pt" style:font-size-asian="10pt" style:font-name-complex="Arial" style:font-size-complex="10pt"/>
    </style:style>
    <style:style style:name="T53_15" style:family="text">
      <style:text-properties fo:font-size="10pt" style:font-size-asian="10pt" style:font-name-complex="Arial" style:font-size-complex="10pt"/>
    </style:style>
    <style:style style:name="T53_16" style:family="text">
      <style:text-properties fo:font-size="10pt" style:font-size-asian="10pt" style:font-name-complex="Arial" style:font-size-complex="10pt"/>
    </style:style>
    <style:style style:name="T53_17" style:family="text">
      <style:text-properties fo:font-size="10pt" style:font-size-asian="10pt" style:font-name-complex="Arial" style:font-size-complex="10pt"/>
    </style:style>
    <style:style style:name="T53_18" style:family="text">
      <style:text-properties fo:font-size="10pt" style:font-size-asian="10pt" style:font-name-complex="Arial" style:font-size-complex="10pt"/>
    </style:style>
    <style:style style:name="T53_19" style:family="text">
      <style:text-properties fo:font-size="10pt" style:font-size-asian="10pt" style:font-name-complex="Arial" style:font-size-complex="10pt"/>
    </style:style>
    <style:style style:name="T53_20" style:family="text">
      <style:text-properties fo:font-size="10pt" style:font-size-asian="10pt" style:font-name-complex="Arial" style:font-size-complex="10pt"/>
    </style:style>
    <style:style style:name="T53_21" style:family="text">
      <style:text-properties fo:font-size="10pt" style:font-size-asian="10pt" style:font-name-complex="Arial" style:font-size-complex="10pt"/>
    </style:style>
    <style:style style:name="T53_22" style:family="text">
      <style:text-properties fo:font-size="10pt" style:font-size-asian="10pt" style:font-name-complex="Arial" style:font-size-complex="10pt"/>
    </style:style>
    <style:style style:name="P54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5" style:family="paragraph" style:parent-style-name="Normal">
      <style:paragraph-properties fo:margin-top="0.071cm"/>
    </style:style>
    <style:style style:name="T55_1" style:family="text">
      <style:text-properties fo:font-size="10pt" style:font-size-asian="10pt" style:font-name-complex="Arial" style:font-size-complex="10pt"/>
    </style:style>
    <style:style style:name="P56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7" style:family="paragraph" style:parent-style-name="Normal">
      <style:paragraph-properties fo:margin-top="0.071cm"/>
    </style:style>
    <style:style style:name="T57_1" style:family="text">
      <style:text-properties fo:font-size="10pt" style:font-size-asian="10pt" style:font-name-complex="Arial" style:font-size-complex="10pt" fo:language-asian="en" fo:country-asian="GB"/>
    </style:style>
    <style:style style:name="T57_2" style:family="text">
      <style:text-properties fo:font-size="10pt" style:font-size-asian="10pt" style:font-name-complex="Arial" style:font-size-complex="10pt" fo:language-asian="en" fo:country-asian="GB"/>
    </style:style>
    <style:style style:name="T57_3" style:family="text">
      <style:text-properties fo:font-size="10pt" style:font-size-asian="10pt" style:font-name-complex="Arial" style:font-size-complex="10pt" fo:language-asian="en" fo:country-asian="GB"/>
    </style:style>
    <style:style style:name="T57_4" style:family="text">
      <style:text-properties fo:font-size="10pt" style:font-size-asian="10pt" style:font-name-complex="Arial" style:font-size-complex="10pt" fo:language-asian="en" fo:country-asian="GB"/>
    </style:style>
    <style:style style:name="T57_5" style:family="text">
      <style:text-properties fo:font-size="10pt" style:font-size-asian="10pt" style:font-name-complex="Arial" style:font-size-complex="10pt" fo:language-asian="en" fo:country-asian="GB"/>
    </style:style>
    <style:style style:name="T57_6" style:family="text">
      <style:text-properties fo:font-size="10pt" style:font-size-asian="10pt" style:font-name-complex="Arial" style:font-size-complex="10pt" fo:language-asian="en" fo:country-asian="GB"/>
    </style:style>
    <style:style style:name="T57_7" style:family="text">
      <style:text-properties fo:font-size="10pt" style:font-size-asian="10pt" style:font-name-complex="Arial" style:font-size-complex="10pt" fo:language-asian="en" fo:country-asian="GB"/>
    </style:style>
    <style:style style:name="T57_8" style:family="text">
      <style:text-properties fo:font-size="10pt" style:font-size-asian="10pt" style:font-name-complex="Arial" style:font-size-complex="10pt" fo:language-asian="en" fo:country-asian="GB"/>
    </style:style>
    <style:style style:name="T57_9" style:family="text">
      <style:text-properties fo:font-size="10pt" style:font-size-asian="10pt" style:font-name-complex="Arial" style:font-size-complex="10pt" fo:language-asian="en" fo:country-asian="GB"/>
    </style:style>
    <style:style style:name="T57_10" style:family="text">
      <style:text-properties fo:font-size="10pt" style:font-size-asian="10pt" style:font-name-complex="Arial" style:font-size-complex="10pt" fo:language-asian="en" fo:country-asian="GB"/>
    </style:style>
    <style:style style:name="T57_11" style:family="text">
      <style:text-properties fo:font-size="10pt" style:font-size-asian="10pt" style:font-name-complex="Arial" style:font-size-complex="10pt" fo:language-asian="en" fo:country-asian="GB"/>
    </style:style>
    <style:style style:name="T57_12" style:family="text">
      <style:text-properties fo:font-size="10pt" style:font-size-asian="10pt" style:font-name-complex="Arial" style:font-size-complex="10pt" fo:language-asian="en" fo:country-asian="GB"/>
    </style:style>
    <style:style style:name="T57_13" style:family="text">
      <style:text-properties fo:font-size="10pt" style:font-size-asian="10pt" style:font-name-complex="Arial" style:font-size-complex="10pt" fo:language-asian="en" fo:country-asian="GB"/>
    </style:style>
    <style:style style:name="T57_14" style:family="text">
      <style:text-properties fo:font-size="10pt" style:font-size-asian="10pt" style:font-name-complex="Arial" style:font-size-complex="10pt" fo:language-asian="en" fo:country-asian="GB"/>
    </style:style>
    <style:style style:name="T57_15" style:family="text">
      <style:text-properties fo:font-size="10pt" style:font-size-asian="10pt" style:font-name-complex="Arial" style:font-size-complex="10pt" fo:language-asian="en" fo:country-asian="GB"/>
    </style:style>
    <style:style style:name="T57_16" style:family="text">
      <style:text-properties fo:font-size="10pt" style:font-size-asian="10pt" style:font-name-complex="Arial" style:font-size-complex="10pt" fo:language-asian="en" fo:country-asian="GB"/>
    </style:style>
    <style:style style:name="T57_17" style:family="text">
      <style:text-properties fo:font-size="10pt" style:font-size-asian="10pt" style:font-name-complex="Arial" style:font-size-complex="10pt" fo:language-asian="en" fo:country-asian="GB"/>
    </style:style>
    <style:style style:name="T57_18" style:family="text">
      <style:text-properties fo:font-size="10pt" style:font-size-asian="10pt" style:font-name-complex="Arial" style:font-size-complex="10pt" fo:language-asian="en" fo:country-asian="GB"/>
    </style:style>
    <style:style style:name="T57_19" style:family="text">
      <style:text-properties fo:font-size="10pt" style:font-size-asian="10pt" style:font-name-complex="Arial" style:font-size-complex="10pt" fo:language-asian="en" fo:country-asian="GB"/>
    </style:style>
    <style:style style:name="T57_20" style:family="text">
      <style:text-properties fo:font-size="10pt" style:font-size-asian="10pt" style:font-name-complex="Arial" style:font-size-complex="10pt" fo:language-asian="en" fo:country-asian="GB"/>
    </style:style>
    <style:style style:name="T57_21" style:family="text">
      <style:text-properties fo:font-size="10pt" style:font-size-asian="10pt" style:font-name-complex="Arial" style:font-size-complex="10pt" fo:language-asian="en" fo:country-asian="GB"/>
    </style:style>
    <style:style style:name="T57_22" style:family="text">
      <style:text-properties fo:font-size="10pt" style:font-size-asian="10pt" style:font-name-complex="Arial" style:font-size-complex="10pt" fo:language-asian="en" fo:country-asian="GB"/>
    </style:style>
    <style:style style:name="T57_23" style:family="text">
      <style:text-properties fo:font-size="10pt" style:font-size-asian="10pt" style:font-name-complex="Arial" style:font-size-complex="10pt" fo:language-asian="en" fo:country-asian="GB"/>
    </style:style>
    <style:style style:name="T57_24" style:family="text">
      <style:text-properties fo:font-size="10pt" style:font-size-asian="10pt" style:font-name-complex="Arial" style:font-size-complex="10pt" fo:language-asian="en" fo:country-asian="GB"/>
    </style:style>
    <style:style style:name="T57_25" style:family="text">
      <style:text-properties fo:font-size="10pt" style:font-size-asian="10pt" style:font-name-complex="Arial" style:font-size-complex="10pt" fo:language-asian="en" fo:country-asian="GB"/>
    </style:style>
    <style:style style:name="T57_26" style:family="text">
      <style:text-properties fo:font-size="10pt" style:font-size-asian="10pt" style:font-name-complex="Arial" style:font-size-complex="10pt" fo:language-asian="en" fo:country-asian="GB"/>
    </style:style>
    <style:style style:name="T57_27" style:family="text">
      <style:text-properties fo:font-size="10pt" style:font-size-asian="10pt" style:font-name-complex="Arial" style:font-size-complex="10pt" fo:language-asian="en" fo:country-asian="GB"/>
    </style:style>
    <style:style style:name="T57_28" style:family="text">
      <style:text-properties fo:font-size="10pt" style:font-size-asian="10pt" style:font-name-complex="Arial" style:font-size-complex="10pt" fo:language-asian="en" fo:country-asian="GB"/>
    </style:style>
    <style:style style:name="T57_29" style:family="text">
      <style:text-properties fo:font-size="10pt" style:font-size-asian="10pt" style:font-name-complex="Arial" style:font-size-complex="10pt" fo:language-asian="en" fo:country-asian="GB"/>
    </style:style>
    <style:style style:name="T57_30" style:family="text">
      <style:text-properties fo:font-size="10pt" style:font-size-asian="10pt" style:font-name-complex="Arial" style:font-size-complex="10pt" fo:language-asian="en" fo:country-asian="GB"/>
    </style:style>
    <style:style style:name="P58" style:family="paragraph" style:parent-style-name="Normal">
      <style:paragraph-properties fo:margin-top="0.071cm"/>
      <style:text-properties fo:font-size="10pt" style:font-size-asian="10pt" style:font-name-complex="Arial" style:font-size-complex="10pt" fo:language-asian="en" fo:country-asian="GB"/>
    </style:style>
    <style:style style:name="P59" style:family="paragraph" style:parent-style-name="Normal">
      <style:paragraph-properties fo:margin-top="0.071cm"/>
    </style:style>
    <style:style style:name="T59_1" style:family="text">
      <style:text-properties fo:font-size="10pt" style:font-size-asian="10pt" style:font-name-complex="Arial" style:font-size-complex="10pt" fo:language-asian="en" fo:country-asian="GB"/>
    </style:style>
    <style:style style:name="T59_2" style:family="text">
      <style:text-properties style:font-name="Cambria Math" fo:font-size="10pt" style:font-size-asian="10pt" style:font-name-complex="Cambria Math" style:font-size-complex="10pt" fo:language-asian="en" fo:country-asian="GB"/>
    </style:style>
    <style:style style:name="T59_3" style:family="text">
      <style:text-properties fo:font-size="10pt" style:font-size-asian="10pt" style:font-name-complex="Arial" style:font-size-complex="10pt" fo:language-asian="en" fo:country-asian="GB"/>
    </style:style>
    <style:style style:name="T59_4" style:family="text">
      <style:text-properties style:font-name="Cambria Math" fo:font-size="10pt" style:font-size-asian="10pt" style:font-name-complex="Cambria Math" style:font-size-complex="10pt" fo:language-asian="en" fo:country-asian="GB"/>
    </style:style>
    <style:style style:name="T59_5" style:family="text">
      <style:text-properties fo:font-size="10pt" style:font-size-asian="10pt" style:font-name-complex="Arial" style:font-size-complex="10pt" fo:language-asian="en" fo:country-asian="GB"/>
    </style:style>
    <style:style style:name="T59_6" style:family="text">
      <style:text-properties style:font-name="Cambria Math" fo:font-size="10pt" style:font-size-asian="10pt" style:font-name-complex="Cambria Math" style:font-size-complex="10pt" fo:language-asian="en" fo:country-asian="GB"/>
    </style:style>
    <style:style style:name="T59_7" style:family="text">
      <style:text-properties fo:font-size="10pt" style:font-size-asian="10pt" style:font-name-complex="Arial" style:font-size-complex="10pt" fo:language-asian="en" fo:country-asian="GB"/>
    </style:style>
    <style:style style:name="T59_8" style:family="text">
      <style:text-properties style:font-name="Cambria Math" fo:font-size="10pt" style:font-size-asian="10pt" style:font-name-complex="Cambria Math" style:font-size-complex="10pt" fo:language-asian="en" fo:country-asian="GB"/>
    </style:style>
    <style:style style:name="T59_9" style:family="text">
      <style:text-properties fo:font-size="10pt" style:font-size-asian="10pt" style:font-name-complex="Arial" style:font-size-complex="10pt" fo:language-asian="en" fo:country-asian="GB"/>
    </style:style>
    <style:style style:name="T59_10" style:family="text">
      <style:text-properties style:font-name="Cambria Math" fo:font-size="10pt" style:font-size-asian="10pt" style:font-name-complex="Cambria Math" style:font-size-complex="10pt" fo:language-asian="en" fo:country-asian="GB"/>
    </style:style>
    <style:style style:name="T59_11" style:family="text">
      <style:text-properties fo:font-size="10pt" style:font-size-asian="10pt" style:font-name-complex="Arial" style:font-size-complex="10pt" fo:language-asian="en" fo:country-asian="GB"/>
    </style:style>
    <style:style style:name="P60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61" style:family="paragraph" style:parent-style-name="Normal"/>
    <style:style style:name="T61_1" style:family="text">
      <style:text-properties fo:font-size="10pt" style:font-size-asian="10pt" style:font-name-complex="Arial" style:font-size-complex="10pt"/>
    </style:style>
    <style:style style:name="T61_2" style:family="text">
      <style:text-properties fo:font-size="10pt" style:font-size-asian="10pt" style:font-name-complex="Arial" style:font-size-complex="10pt"/>
    </style:style>
    <style:style style:name="T61_3" style:family="text">
      <style:text-properties fo:font-size="10pt" style:font-size-asian="10pt" style:font-name-complex="Arial" style:font-size-complex="10pt"/>
    </style:style>
    <style:style style:name="T61_4" style:family="text">
      <style:text-properties fo:font-size="10pt" style:font-size-asian="10pt" style:font-name-complex="Arial" style:font-size-complex="10pt"/>
    </style:style>
    <style:style style:name="T61_5" style:family="text">
      <style:text-properties fo:font-size="10pt" style:font-size-asian="10pt" style:font-name-complex="Arial" style:font-size-complex="10pt"/>
    </style:style>
    <style:style style:name="T61_6" style:family="text">
      <style:text-properties fo:font-size="10pt" style:font-size-asian="10pt" style:font-name-complex="Arial" style:font-size-complex="10pt"/>
    </style:style>
    <style:style style:name="T61_7" style:family="text">
      <style:text-properties fo:font-size="10pt" style:font-size-asian="10pt" style:font-name-complex="Arial" style:font-size-complex="10pt"/>
    </style:style>
    <style:style style:name="T61_8" style:family="text" style:parent-style-name="Normal">
      <style:text-properties fo:font-size="10pt" style:font-size-asian="10pt" style:font-name-complex="Arial" style:font-size-complex="10pt"/>
    </style:style>
    <style:style style:name="P62" style:family="paragraph" style:parent-style-name="Normal"/>
    <style:style style:name="T62_1" style:family="text"/>
    <style:style style:name="T62_2" style:family="text">
      <style:text-properties fo:font-size="8pt" style:font-size-asian="8pt" style:font-name-complex="Arial" style:font-size-complex="8pt" fo:language="en" fo:country="US"/>
    </style:style>
    <style:style style:name="P63" style:family="paragraph" style:parent-style-name="Footnote_20_text"/>
    <style:style style:name="T63_1" style:family="text">
      <style:text-properties fo:font-size="10pt" style:font-size-asian="10pt" style:font-name-complex="Arial" style:font-size-complex="10pt"/>
    </style:style>
    <style:style style:name="T63_2" style:family="text">
      <style:text-properties fo:font-size="10pt" style:font-size-asian="10pt" style:font-name-complex="Arial" style:font-size-complex="10pt"/>
    </style:style>
    <style:style style:name="T63_3" style:family="text">
      <style:text-properties fo:font-size="10pt" style:font-size-asian="10pt" style:font-name-complex="Arial" style:font-size-complex="10pt"/>
    </style:style>
    <style:style style:name="T63_4" style:family="text">
      <style:text-properties fo:font-size="10pt" style:font-size-asian="10pt" style:font-name-complex="Arial" style:font-size-complex="10pt"/>
    </style:style>
    <style:style style:name="P64" style:family="paragraph" style:parent-style-name="Normal">
      <style:paragraph-properties fo:margin-top="0.071cm" fo:margin-bottom="0.071cm"/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5" style:family="paragraph" style:parent-style-name="Normal">
      <style:paragraph-properties fo:margin-bottom="0.282cm"/>
    </style:style>
    <style:style style:name="T65_1" style:family="text">
      <style:text-properties fo:font-size="10pt" style:font-size-asian="10pt" style:font-name-complex="Arial" style:font-size-complex="10pt"/>
    </style:style>
    <style:style style:name="T65_2" style:family="text">
      <style:text-properties fo:font-size="10pt" style:font-size-asian="10pt" style:font-name-complex="Arial" style:font-size-complex="10pt"/>
    </style:style>
    <style:style style:name="T65_3" style:family="text">
      <style:text-properties fo:font-size="10pt" style:font-size-asian="10pt" style:font-name-complex="Arial" style:font-size-complex="10pt"/>
    </style:style>
    <style:style style:name="T65_4" style:family="text">
      <style:text-properties fo:font-size="10pt" style:font-size-asian="10pt" style:font-name-complex="Arial" style:font-size-complex="10pt" fo:language-asian="en" fo:country-asian="GB"/>
    </style:style>
    <style:style style:name="T65_5" style:family="text">
      <style:text-properties fo:font-size="10pt" style:font-size-asian="10pt" style:font-name-complex="Arial" style:font-size-complex="10pt"/>
    </style:style>
    <style:style style:name="T65_6" style:family="text">
      <style:text-properties fo:font-size="10pt" style:font-size-asian="10pt" style:font-name-complex="Arial" style:font-size-complex="10pt"/>
    </style:style>
    <style:style style:name="T65_7" style:family="text">
      <style:text-properties fo:font-size="10pt" style:font-size-asian="10pt" style:font-name-complex="Arial" style:font-size-complex="10pt"/>
    </style:style>
    <style:style style:name="T65_8" style:family="text">
      <style:text-properties fo:font-size="10pt" style:font-size-asian="10pt" style:font-name-complex="Arial" style:font-size-complex="10pt"/>
    </style:style>
    <style:style style:name="T65_9" style:family="text">
      <style:text-properties fo:font-size="10pt" style:font-size-asian="10pt" style:font-name-complex="Arial" style:font-size-complex="10pt"/>
    </style:style>
    <style:style style:name="T65_10" style:family="text">
      <style:text-properties fo:font-size="10pt" style:font-size-asian="10pt" style:font-name-complex="Arial" style:font-size-complex="10pt" fo:language-asian="en" fo:country-asian="GB"/>
    </style:style>
    <style:style style:name="T65_11" style:family="text">
      <style:text-properties fo:font-size="10pt" style:font-size-asian="10pt" style:font-name-complex="Arial" style:font-size-complex="10pt"/>
    </style:style>
    <style:style style:name="T65_12" style:family="text">
      <style:text-properties fo:font-size="10pt" style:font-size-asian="10pt" style:font-name-complex="Arial" style:font-size-complex="10pt" fo:language-asian="en" fo:country-asian="GB"/>
    </style:style>
    <style:style style:name="T65_13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P66" style:family="paragraph" style:parent-style-name="Normal">
      <style:paragraph-properties fo:margin-top="0.071cm"/>
      <style:text-properties fo:background-color="#ffff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7" style:family="paragraph" style:parent-style-name="Normal">
      <style:paragraph-properties fo:margin-top="0.071cm"/>
    </style:style>
    <style:style style:name="T67_1" style:family="text">
      <style:text-properties fo:font-size="10pt" style:font-size-asian="10pt" style:font-name-complex="Arial" style:font-size-complex="10pt" fo:font-weight="bold" style:font-weight-asian="bold"/>
    </style:style>
    <style:style style:name="P68" style:family="paragraph" style:parent-style-name="Normal">
      <style:paragraph-properties fo:line-height="107%" fo:margin-top="0.071cm"/>
    </style:style>
    <style:style style:name="T68_1" style:family="text">
      <style:text-properties fo:font-size="10pt" style:font-name-asian="Arial" style:font-size-asian="10pt" style:font-name-complex="Arial" style:font-size-complex="10pt"/>
    </style:style>
    <style:style style:name="P69" style:family="paragraph" style:parent-style-name="Normal">
      <style:paragraph-properties fo:margin-top="0.071cm" fo:margin-bottom="0.071cm"/>
      <style:text-properties fo:font-size="10pt" style:font-name-asian="Arial" style:font-size-asian="10pt" style:font-name-complex="Arial" style:font-size-complex="10pt"/>
    </style:style>
    <style:style style:name="P70" style:family="paragraph" style:parent-style-name="List_20_Paragraph">
      <style:paragraph-properties fo:margin-bottom="0.212cm"/>
      <style:text-properties fo:font-size="10pt" style:font-size-asian="10pt" style:font-name-complex="Arial"/>
    </style:style>
    <style:style style:name="T70_1" style:family="text">
      <style:text-properties fo:font-size="10pt" style:font-size-asian="10pt" style:font-name-complex="Arial"/>
    </style:style>
    <style:style style:name="T70_2" style:family="text">
      <style:text-properties fo:font-size="10pt" style:font-size-asian="10pt" style:font-name-complex="Arial"/>
    </style:style>
    <style:style style:name="P71" style:family="paragraph" style:parent-style-name="List_20_Paragraph">
      <style:paragraph-properties fo:margin-bottom="0.212cm"/>
      <style:text-properties fo:font-size="10pt" style:font-size-asian="10pt" style:font-name-complex="Arial"/>
    </style:style>
    <style:style style:name="T71_1" style:family="text">
      <style:text-properties fo:font-size="10pt" style:font-size-asian="10pt" style:font-name-complex="Arial"/>
    </style:style>
    <style:style style:name="P72" style:family="paragraph" style:parent-style-name="List_20_Paragraph">
      <style:paragraph-properties fo:margin-bottom="0.212cm"/>
      <style:text-properties fo:font-size="10pt" style:font-size-asian="10pt" style:font-name-complex="Arial"/>
    </style:style>
    <style:style style:name="T72_1" style:family="text">
      <style:text-properties fo:font-size="10pt" style:font-size-asian="10pt" style:font-name-complex="Arial"/>
    </style:style>
    <style:style style:name="T72_2" style:family="text">
      <style:text-properties fo:font-size="10pt" style:font-size-asian="10pt" style:font-name-complex="Arial"/>
    </style:style>
    <style:style style:name="T72_3" style:family="text">
      <style:text-properties fo:font-size="10pt" style:font-size-asian="10pt" style:font-name-complex="Arial"/>
    </style:style>
    <style:style style:name="P73" style:family="paragraph" style:parent-style-name="List_20_Paragraph">
      <style:paragraph-properties fo:margin-bottom="0.212cm"/>
      <style:text-properties fo:font-size="10pt" style:font-size-asian="10pt" style:font-name-complex="Arial"/>
    </style:style>
    <style:style style:name="T73_1" style:family="text">
      <style:text-properties fo:font-size="10pt" style:font-size-asian="10pt" style:font-name-complex="Arial"/>
    </style:style>
    <style:style style:name="P74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5" style:family="paragraph" style:parent-style-name="Normal"/>
    <style:style style:name="T7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7" style:family="paragraph" style:parent-style-name="Normal">
      <style:text-properties fo:font-size="10pt" style:font-size-asian="10pt" style:font-name-complex="Arial" style:font-size-complex="10pt"/>
    </style:style>
    <style:style style:name="P7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8_1" style:family="text">
      <style:text-properties fo:color="#000000" fo:font-size="10pt" style:font-size-asian="10pt" style:font-name-complex="Arial"/>
    </style:style>
    <style:style style:name="P79" style:family="paragraph" style:parent-style-name="Normal">
      <style:text-properties fo:language="en" fo:country="US"/>
    </style:style>
    <style:style style:name="P80" style:family="paragraph" style:parent-style-name="Normal"/>
    <style:style style:name="T8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0_2" style:family="text">
      <style:text-properties fo:font-size="10pt" style:font-size-asian="10pt" style:font-name-complex="Arial" style:font-size-complex="10pt"/>
    </style:style>
    <style:style style:name="T80_3" style:family="text">
      <style:text-properties fo:font-size="10pt" style:font-size-asian="10pt" style:font-name-complex="Arial" style:font-size-complex="10pt"/>
    </style:style>
    <style:style style:name="T80_4" style:family="text">
      <style:text-properties fo:font-size="10pt" style:font-size-asian="10pt" style:font-name-complex="Arial" style:font-size-complex="10pt"/>
    </style:style>
    <style:style style:name="P8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2" style:family="paragraph" style:parent-style-name="Normal"/>
    <style:style style:name="T82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82_2" style:family="text">
      <style:text-properties fo:font-size="10pt" style:font-size-asian="10pt" style:font-name-complex="Arial" style:font-size-complex="10pt"/>
    </style:style>
    <style:style style:name="T82_3" style:family="text">
      <style:text-properties fo:font-size="10pt" style:font-size-asian="10pt" style:font-name-complex="Arial" style:font-size-complex="10pt"/>
    </style:style>
    <style:style style:name="T82_4" style:family="text">
      <style:text-properties fo:font-size="10pt" style:font-size-asian="10pt" style:font-name-complex="Arial" style:font-size-complex="10pt"/>
    </style:style>
    <style:style style:name="T82_5" style:family="text">
      <style:text-properties fo:font-size="10pt" style:font-size-asian="10pt" style:font-name-complex="Arial" style:font-size-complex="10pt"/>
    </style:style>
    <style:style style:name="T82_6" style:family="text">
      <style:text-properties fo:font-size="10pt" style:font-size-asian="10pt" style:font-name-complex="Arial" style:font-size-complex="10pt"/>
    </style:style>
    <style:style style:name="T82_7" style:family="text">
      <style:text-properties fo:font-size="10pt" style:font-size-asian="10pt" style:font-name-complex="Arial" style:font-size-complex="10pt"/>
    </style:style>
    <style:style style:name="T82_8" style:family="text">
      <style:text-properties fo:font-size="10pt" style:font-size-asian="10pt" style:font-name-complex="Arial" style:font-size-complex="10pt"/>
    </style:style>
    <style:style style:name="T82_9" style:family="text">
      <style:text-properties fo:font-size="10pt" style:font-size-asian="10pt" style:font-name-complex="Arial" style:font-size-complex="10pt"/>
    </style:style>
    <style:style style:name="T82_10" style:family="text">
      <style:text-properties fo:font-size="10pt" style:font-size-asian="10pt" style:font-name-complex="Arial" style:font-size-complex="10pt"/>
    </style:style>
    <style:style style:name="T82_11" style:family="text">
      <style:text-properties fo:font-size="10pt" style:font-size-asian="10pt" style:font-name-complex="Arial" style:font-size-complex="10pt"/>
    </style:style>
    <style:style style:name="T82_12" style:family="text">
      <style:text-properties fo:font-size="10pt" style:font-size-asian="10pt" style:font-name-complex="Arial" style:font-size-complex="10pt"/>
    </style:style>
    <style:style style:name="T82_13" style:family="text">
      <style:text-properties fo:font-size="10pt" style:font-size-asian="10pt" style:font-name-complex="Arial" style:font-size-complex="10pt"/>
    </style:style>
    <style:style style:name="T82_14" style:family="text">
      <style:text-properties fo:font-size="10pt" style:font-size-asian="10pt" style:font-name-complex="Arial" style:font-size-complex="10pt"/>
    </style:style>
    <style:style style:name="T82_15" style:family="text">
      <style:text-properties fo:font-size="10pt" style:font-size-asian="10pt" style:font-name-complex="Arial" style:font-size-complex="10pt"/>
    </style:style>
    <style:style style:name="T82_16" style:family="text">
      <style:text-properties fo:font-size="10pt" style:font-size-asian="10pt" style:font-name-complex="Arial" style:font-size-complex="10pt"/>
    </style:style>
    <style:style style:name="T82_17" style:family="text">
      <style:text-properties fo:font-size="10pt" style:font-size-asian="10pt" style:font-name-complex="Arial" style:font-size-complex="10pt"/>
    </style:style>
    <style:style style:name="T82_18" style:family="text">
      <style:text-properties fo:font-size="10pt" style:font-size-asian="10pt" style:font-name-complex="Arial" style:font-size-complex="10pt"/>
    </style:style>
    <style:style style:name="T82_19" style:family="text">
      <style:text-properties fo:font-size="10pt" style:font-size-asian="10pt" style:font-name-complex="Arial" style:font-size-complex="10pt"/>
    </style:style>
    <style:style style:name="T82_20" style:family="text">
      <style:text-properties fo:font-size="10pt" style:font-size-asian="10pt" style:font-name-complex="Arial" style:font-size-complex="10pt"/>
    </style:style>
    <style:style style:name="T82_21" style:family="text">
      <style:text-properties fo:font-size="10pt" style:font-size-asian="10pt" style:font-name-complex="Arial" style:font-size-complex="10pt"/>
    </style:style>
    <style:style style:name="T82_22" style:family="text">
      <style:text-properties fo:font-size="10pt" style:font-size-asian="10pt" style:font-name-complex="Arial" style:font-size-complex="10pt"/>
    </style:style>
    <style:style style:name="T82_23" style:family="text">
      <style:text-properties fo:font-size="10pt" style:font-size-asian="10pt" style:font-name-complex="Arial" style:font-size-complex="10pt"/>
    </style:style>
    <style:style style:name="T82_24" style:family="text">
      <style:text-properties fo:font-size="10pt" style:font-size-asian="10pt" style:font-name-complex="Arial" style:font-size-complex="10pt"/>
    </style:style>
    <style:style style:name="T82_25" style:family="text">
      <style:text-properties fo:font-size="10pt" style:font-size-asian="10pt" style:font-name-complex="Arial" style:font-size-complex="10pt"/>
    </style:style>
    <style:style style:name="T82_26" style:family="text">
      <style:text-properties fo:font-size="10pt" style:font-size-asian="10pt" style:font-name-complex="Arial" style:font-size-complex="10pt"/>
    </style:style>
    <style:style style:name="T82_27" style:family="text">
      <style:text-properties fo:font-size="10pt" style:font-size-asian="10pt" style:font-name-complex="Arial" style:font-size-complex="10pt"/>
    </style:style>
    <style:style style:name="T82_28" style:family="text">
      <style:text-properties fo:font-size="10pt" style:font-size-asian="10pt" style:font-name-complex="Arial" style:font-size-complex="10pt"/>
    </style:style>
    <style:style style:name="T82_29" style:family="text">
      <style:text-properties fo:font-size="10pt" style:font-size-asian="10pt" style:font-name-complex="Arial" style:font-size-complex="10pt"/>
    </style:style>
    <style:style style:name="T82_30" style:family="text">
      <style:text-properties fo:font-size="10pt" style:font-size-asian="10pt" style:font-name-complex="Arial" style:font-size-complex="10pt"/>
    </style:style>
    <style:style style:name="T82_31" style:family="text">
      <style:text-properties fo:font-size="10pt" style:font-size-asian="10pt" style:font-name-complex="Arial" style:font-size-complex="10pt"/>
    </style:style>
    <style:style style:name="T82_32" style:family="text">
      <style:text-properties fo:font-size="10pt" style:font-size-asian="10pt" style:font-name-complex="Arial" style:font-size-complex="10pt"/>
    </style:style>
    <style:style style:name="T82_33" style:family="text">
      <style:text-properties fo:font-size="10pt" style:font-size-asian="10pt" style:font-name-complex="Arial" style:font-size-complex="10pt"/>
    </style:style>
    <style:style style:name="T82_34" style:family="text">
      <style:text-properties fo:font-size="10pt" style:font-size-asian="10pt" style:font-name-complex="Arial" style:font-size-complex="10pt"/>
    </style:style>
    <style:style style:name="T82_35" style:family="text">
      <style:text-properties fo:font-size="10pt" style:font-size-asian="10pt" style:font-name-complex="Arial" style:font-size-complex="10pt"/>
    </style:style>
    <style:style style:name="T82_36" style:family="text">
      <style:text-properties fo:font-size="10pt" style:font-size-asian="10pt" style:font-name-complex="Arial" style:font-size-complex="10pt"/>
    </style:style>
    <style:style style:name="T82_37" style:family="text">
      <style:text-properties fo:font-size="10pt" style:font-size-asian="10pt" style:font-name-complex="Arial" style:font-size-complex="10pt"/>
    </style:style>
    <style:style style:name="T82_38" style:family="text">
      <style:text-properties fo:font-size="10pt" style:font-size-asian="10pt" style:font-name-complex="Arial" style:font-size-complex="10pt"/>
    </style:style>
    <style:style style:name="T82_39" style:family="text">
      <style:text-properties fo:font-size="10pt" style:font-size-asian="10pt" style:font-name-complex="Arial" style:font-size-complex="10pt"/>
    </style:style>
    <style:style style:name="T82_40" style:family="text">
      <style:text-properties fo:font-size="10pt" style:font-size-asian="10pt" style:font-name-complex="Arial" style:font-size-complex="10pt"/>
    </style:style>
    <style:style style:name="T82_41" style:family="text">
      <style:text-properties fo:font-size="10pt" style:font-size-asian="10pt" style:font-name-complex="Arial" style:font-size-complex="10pt"/>
    </style:style>
    <style:style style:name="T82_42" style:family="text">
      <style:text-properties fo:font-size="10pt" style:font-size-asian="10pt" style:font-name-complex="Arial" style:font-size-complex="10pt"/>
    </style:style>
    <style:style style:name="T82_43" style:family="text">
      <style:text-properties fo:font-size="10pt" style:font-size-asian="10pt" style:font-name-complex="Arial" style:font-size-complex="10pt"/>
    </style:style>
    <style:style style:name="T82_44" style:family="text">
      <style:text-properties fo:font-size="10pt" style:font-size-asian="10pt" style:font-name-complex="Arial" style:font-size-complex="10pt"/>
    </style:style>
    <style:style style:name="T82_45" style:family="text">
      <style:text-properties fo:font-size="10pt" style:font-size-asian="10pt" style:font-name-complex="Arial" style:font-size-complex="10pt"/>
    </style:style>
    <style:style style:name="T82_46" style:family="text">
      <style:text-properties fo:font-size="10pt" style:font-size-asian="10pt" style:font-name-complex="Arial" style:font-size-complex="10pt"/>
    </style:style>
    <style:style style:name="T82_47" style:family="text">
      <style:text-properties fo:font-size="10pt" style:font-size-asian="10pt" style:font-name-complex="Arial" style:font-size-complex="10pt"/>
    </style:style>
    <style:style style:name="T82_48" style:family="text">
      <style:text-properties fo:font-size="10pt" style:font-size-asian="10pt" style:font-name-complex="Arial" style:font-size-complex="10pt"/>
    </style:style>
    <style:style style:name="T82_49" style:family="text">
      <style:text-properties fo:font-size="10pt" style:font-size-asian="10pt" style:font-name-complex="Arial" style:font-size-complex="10pt"/>
    </style:style>
    <style:style style:name="P83" style:family="paragraph" style:parent-style-name="Normal">
      <style:text-properties fo:font-size="10pt" style:font-size-asian="10pt" style:font-name-complex="Arial" style:font-size-complex="10pt"/>
    </style:style>
    <style:style style:name="P84" style:family="paragraph" style:parent-style-name="Normal"/>
    <style:style style:name="T84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84_2" style:family="text">
      <style:text-properties fo:font-size="10pt" style:font-size-asian="10pt" style:font-name-complex="Arial" style:font-size-complex="10pt"/>
    </style:style>
    <style:style style:name="T84_3" style:family="text">
      <style:text-properties fo:font-size="10pt" style:font-size-asian="10pt" style:font-name-complex="Arial" style:font-size-complex="10pt"/>
    </style:style>
    <style:style style:name="T84_4" style:family="text">
      <style:text-properties fo:font-size="10pt" style:font-size-asian="10pt" style:font-name-complex="Arial" style:font-size-complex="10pt"/>
    </style:style>
    <style:style style:name="T84_5" style:family="text">
      <style:text-properties fo:font-size="10pt" style:font-size-asian="10pt" style:font-name-complex="Arial" style:font-size-complex="10pt"/>
    </style:style>
    <style:style style:name="T84_6" style:family="text" style:parent-style-name="Normal">
      <style:text-properties fo:font-size="10pt" style:font-size-asian="10pt" style:font-name-complex="Arial" style:font-size-complex="10pt"/>
    </style:style>
    <style:style style:name="P85" style:family="paragraph" style:parent-style-name="Normal"/>
    <style:style style:name="T85_1" style:family="text">
      <style:text-properties fo:font-size="8pt" style:font-size-asian="8pt" style:font-name-complex="Arial" style:font-size-complex="8pt"/>
    </style:style>
    <style:style style:name="T85_2" style:family="text">
      <style:text-properties fo:font-size="10pt" style:font-size-asian="10pt" style:font-name-complex="Arial" style:font-size-complex="10pt"/>
    </style:style>
    <style:style style:name="T85_3" style:family="text">
      <style:text-properties fo:font-size="10pt" style:font-size-asian="10pt" style:font-name-complex="Arial" style:font-size-complex="10pt"/>
    </style:style>
    <style:style style:name="T85_4" style:family="text">
      <style:text-properties fo:font-size="10pt" style:font-size-asian="10pt" style:font-name-complex="Arial" style:font-size-complex="10pt"/>
    </style:style>
    <style:style style:name="T85_5" style:family="text">
      <style:text-properties fo:font-size="10pt" style:font-size-asian="10pt" style:font-name-complex="Arial" style:font-size-complex="10pt"/>
    </style:style>
    <style:style style:name="T85_6" style:family="text">
      <style:text-properties fo:font-size="10pt" style:font-size-asian="10pt" style:font-name-complex="Arial" style:font-size-complex="10pt"/>
    </style:style>
    <style:style style:name="T85_7" style:family="text">
      <style:text-properties fo:font-size="10pt" style:font-size-asian="10pt" style:font-name-complex="Arial" style:font-size-complex="10pt"/>
    </style:style>
    <style:style style:name="T85_8" style:family="text">
      <style:text-properties fo:font-size="10pt" style:font-size-asian="10pt" style:font-name-complex="Arial" style:font-size-complex="10pt"/>
    </style:style>
    <style:style style:name="T85_9" style:family="text">
      <style:text-properties fo:font-size="10pt" style:font-size-asian="10pt" style:font-name-complex="Arial" style:font-size-complex="10pt"/>
    </style:style>
    <style:style style:name="T85_10" style:family="text">
      <style:text-properties fo:font-size="10pt" style:font-size-asian="10pt" style:font-name-complex="Arial" style:font-size-complex="10pt"/>
    </style:style>
    <style:style style:name="T85_11" style:family="text">
      <style:text-properties fo:font-size="10pt" style:font-size-asian="10pt" style:font-name-complex="Arial" style:font-size-complex="10pt"/>
    </style:style>
    <style:style style:name="T85_12" style:family="text">
      <style:text-properties fo:font-size="10pt" style:font-size-asian="10pt" style:font-name-complex="Arial" style:font-size-complex="10pt"/>
    </style:style>
    <style:style style:name="T85_13" style:family="text">
      <style:text-properties fo:font-size="10pt" style:font-size-asian="10pt" style:font-name-complex="Arial" style:font-size-complex="10pt"/>
    </style:style>
    <style:style style:name="T85_14" style:family="text">
      <style:text-properties fo:font-size="10pt" style:font-size-asian="10pt" style:font-name-complex="Arial" style:font-size-complex="10pt"/>
    </style:style>
    <style:style style:name="T85_15" style:family="text">
      <style:text-properties fo:font-size="10pt" style:font-size-asian="10pt" style:font-name-complex="Arial" style:font-size-complex="10pt"/>
    </style:style>
    <style:style style:name="T85_16" style:family="text">
      <style:text-properties fo:font-size="10pt" style:font-size-asian="10pt" style:font-name-complex="Arial" style:font-size-complex="10pt"/>
    </style:style>
    <style:style style:name="T85_17" style:family="text">
      <style:text-properties fo:font-size="10pt" style:font-size-asian="10pt" style:font-name-complex="Arial" style:font-size-complex="10pt"/>
    </style:style>
    <style:style style:name="T85_18" style:family="text">
      <style:text-properties fo:font-size="10pt" style:font-size-asian="10pt" style:font-name-complex="Arial" style:font-size-complex="10pt"/>
    </style:style>
    <style:style style:name="T85_19" style:family="text">
      <style:text-properties fo:font-size="10pt" style:font-size-asian="10pt" style:font-name-complex="Arial" style:font-size-complex="10pt"/>
    </style:style>
    <style:style style:name="T85_20" style:family="text">
      <style:text-properties fo:font-size="10pt" style:font-size-asian="10pt" style:font-name-complex="Arial" style:font-size-complex="10pt"/>
    </style:style>
    <style:style style:name="T85_21" style:family="text">
      <style:text-properties fo:font-size="10pt" style:font-size-asian="10pt" style:font-name-complex="Arial" style:font-size-complex="10pt"/>
    </style:style>
    <style:style style:name="T85_22" style:family="text">
      <style:text-properties fo:font-size="10pt" style:font-size-asian="10pt" style:font-name-complex="Arial" style:font-size-complex="10pt"/>
    </style:style>
    <style:style style:name="T85_23" style:family="text">
      <style:text-properties fo:font-size="10pt" style:font-size-asian="10pt" style:font-name-complex="Arial" style:font-size-complex="10pt"/>
    </style:style>
    <style:style style:name="T85_24" style:family="text">
      <style:text-properties fo:font-size="10pt" style:font-size-asian="10pt" style:font-name-complex="Arial" style:font-size-complex="10pt"/>
    </style:style>
    <style:style style:name="T85_25" style:family="text">
      <style:text-properties fo:font-size="10pt" style:font-size-asian="10pt" style:font-name-complex="Arial" style:font-size-complex="10pt"/>
    </style:style>
    <style:style style:name="T85_26" style:family="text">
      <style:text-properties fo:font-size="10pt" style:font-size-asian="10pt" style:font-name-complex="Arial" style:font-size-complex="10pt"/>
    </style:style>
    <style:style style:name="T85_27" style:family="text">
      <style:text-properties fo:font-size="10pt" style:font-size-asian="10pt" style:font-name-complex="Arial" style:font-size-complex="10pt"/>
    </style:style>
    <style:style style:name="T85_28" style:family="text">
      <style:text-properties fo:font-size="10pt" style:font-size-asian="10pt" style:font-name-complex="Arial" style:font-size-complex="10pt"/>
    </style:style>
    <style:style style:name="T85_29" style:family="text">
      <style:text-properties fo:font-size="10pt" style:font-size-asian="10pt" style:font-name-complex="Arial" style:font-size-complex="10pt"/>
    </style:style>
    <style:style style:name="T85_30" style:family="text">
      <style:text-properties fo:font-size="10pt" style:font-size-asian="10pt" style:font-name-complex="Arial" style:font-size-complex="10pt"/>
    </style:style>
    <style:style style:name="T85_31" style:family="text">
      <style:text-properties fo:font-size="10pt" style:font-size-asian="10pt" style:font-name-complex="Arial" style:font-size-complex="10pt"/>
    </style:style>
    <style:style style:name="T85_32" style:family="text">
      <style:text-properties fo:font-size="10pt" style:font-size-asian="10pt" style:font-name-complex="Arial" style:font-size-complex="10pt"/>
    </style:style>
    <style:style style:name="T85_33" style:family="text">
      <style:text-properties fo:font-size="10pt" style:font-size-asian="10pt" style:font-name-complex="Arial" style:font-size-complex="10pt"/>
    </style:style>
    <style:style style:name="T85_34" style:family="text">
      <style:text-properties fo:font-size="10pt" style:font-size-asian="10pt" style:font-name-complex="Arial" style:font-size-complex="10pt"/>
    </style:style>
    <style:style style:name="T85_35" style:family="text">
      <style:text-properties fo:font-size="10pt" style:font-size-asian="10pt" style:font-name-complex="Arial" style:font-size-complex="10pt"/>
    </style:style>
    <style:style style:name="T85_36" style:family="text">
      <style:text-properties fo:font-size="10pt" style:font-size-asian="10pt" style:font-name-complex="Arial" style:font-size-complex="10pt"/>
    </style:style>
    <style:style style:name="T85_37" style:family="text">
      <style:text-properties fo:font-size="10pt" style:font-size-asian="10pt" style:font-name-complex="Arial" style:font-size-complex="10pt"/>
    </style:style>
    <style:style style:name="T85_38" style:family="text">
      <style:text-properties fo:font-size="10pt" style:font-size-asian="10pt" style:font-name-complex="Arial" style:font-size-complex="10pt"/>
    </style:style>
    <style:style style:name="T85_39" style:family="text">
      <style:text-properties fo:font-size="10pt" style:font-size-asian="10pt" style:font-name-complex="Arial" style:font-size-complex="10pt"/>
    </style:style>
    <style:style style:name="T85_40" style:family="text"/>
    <style:style style:name="P86" style:family="paragraph" style:parent-style-name="Normal"/>
    <style:style style:name="T8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86_2" style:family="text">
      <style:text-properties fo:font-size="10pt" style:font-size-asian="10pt" style:font-name-complex="Arial" style:font-size-complex="10pt"/>
    </style:style>
    <style:style style:name="T86_3" style:family="text">
      <style:text-properties fo:font-size="10pt" style:font-size-asian="10pt" style:font-name-complex="Arial" style:font-size-complex="10pt"/>
    </style:style>
    <style:style style:name="T86_4" style:family="text">
      <style:text-properties fo:font-size="10pt" style:font-size-asian="10pt" style:font-name-complex="Arial" style:font-size-complex="10pt"/>
    </style:style>
    <style:style style:name="T86_5" style:family="text">
      <style:text-properties fo:font-size="10pt" style:font-size-asian="10pt" style:font-name-complex="Arial" style:font-size-complex="10pt"/>
    </style:style>
    <style:style style:name="T86_6" style:family="text">
      <style:text-properties fo:font-size="10pt" style:font-size-asian="10pt" style:font-name-complex="Arial" style:font-size-complex="10pt"/>
    </style:style>
    <style:style style:name="T86_7" style:family="text">
      <style:text-properties fo:font-size="10pt" style:font-size-asian="10pt" style:font-name-complex="Arial" style:font-size-complex="10pt"/>
    </style:style>
    <style:style style:name="T86_8" style:family="text">
      <style:text-properties fo:font-size="10pt" style:font-size-asian="10pt" style:font-name-complex="Arial" style:font-size-complex="10pt"/>
    </style:style>
    <style:style style:name="T86_9" style:family="text">
      <style:text-properties fo:font-size="10pt" style:font-size-asian="10pt" style:font-name-complex="Arial" style:font-size-complex="10pt"/>
    </style:style>
    <style:style style:name="T86_10" style:family="text">
      <style:text-properties fo:font-size="10pt" style:font-size-asian="10pt" style:font-name-complex="Arial" style:font-size-complex="10pt"/>
    </style:style>
    <style:style style:name="T86_11" style:family="text">
      <style:text-properties fo:font-size="10pt" style:font-size-asian="10pt" style:font-name-complex="Arial" style:font-size-complex="10pt"/>
    </style:style>
    <style:style style:name="T86_12" style:family="text">
      <style:text-properties fo:font-size="10pt" style:font-size-asian="10pt" style:font-name-complex="Arial" style:font-size-complex="10pt"/>
    </style:style>
    <style:style style:name="T86_13" style:family="text">
      <style:text-properties fo:font-size="10pt" style:font-size-asian="10pt" style:font-name-complex="Arial" style:font-size-complex="10pt"/>
    </style:style>
    <style:style style:name="T86_14" style:family="text">
      <style:text-properties fo:font-size="10pt" style:font-size-asian="10pt" style:font-name-complex="Arial" style:font-size-complex="10pt"/>
    </style:style>
    <style:style style:name="T86_15" style:family="text">
      <style:text-properties fo:font-size="10pt" style:font-size-asian="10pt" style:font-name-complex="Arial" style:font-size-complex="10pt"/>
    </style:style>
    <style:style style:name="T86_16" style:family="text">
      <style:text-properties fo:font-size="10pt" style:font-size-asian="10pt" style:font-name-complex="Arial" style:font-size-complex="10pt"/>
    </style:style>
    <style:style style:name="T86_17" style:family="text">
      <style:text-properties fo:font-size="10pt" style:font-size-asian="10pt" style:font-name-complex="Arial" style:font-size-complex="10pt"/>
    </style:style>
    <style:style style:name="T86_18" style:family="text">
      <style:text-properties fo:font-size="10pt" style:font-size-asian="10pt" style:font-name-complex="Arial" style:font-size-complex="10pt"/>
    </style:style>
    <style:style style:name="P87" style:family="paragraph" style:parent-style-name="Normal">
      <style:text-properties fo:font-size="10pt" style:font-size-asian="10pt" style:font-name-complex="Arial" style:font-size-complex="10pt"/>
    </style:style>
    <style:style style:name="P8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size-complex="10pt"/>
    </style:style>
    <style:style style:name="P89" style:family="paragraph" style:parent-style-name="Normal"/>
    <style:style style:name="T89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89_2" style:family="text">
      <style:text-properties fo:font-size="10pt" style:font-size-asian="10pt" style:font-name-complex="Arial" style:font-size-complex="10pt"/>
    </style:style>
    <style:style style:name="T89_3" style:family="text">
      <style:text-properties fo:font-size="10pt" style:font-size-asian="10pt" style:font-name-complex="Arial" style:font-size-complex="10pt"/>
    </style:style>
    <style:style style:name="T89_4" style:family="text">
      <style:text-properties fo:font-size="10pt" style:font-size-asian="10pt" style:font-name-complex="Arial" style:font-size-complex="10pt"/>
    </style:style>
    <style:style style:name="T89_5" style:family="text">
      <style:text-properties fo:font-size="10pt" style:font-size-asian="10pt" style:font-name-complex="Arial" style:font-size-complex="10pt"/>
    </style:style>
    <style:style style:name="T89_6" style:family="text">
      <style:text-properties fo:font-size="10pt" style:font-size-asian="10pt" style:font-name-complex="Arial" style:font-size-complex="10pt"/>
    </style:style>
    <style:style style:name="P9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1" style:family="paragraph" style:parent-style-name="Normal"/>
    <style:style style:name="T91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91_2" style:family="text">
      <style:text-properties fo:font-size="10pt" style:font-size-asian="10pt" style:font-name-complex="Arial" style:font-size-complex="10pt"/>
    </style:style>
    <style:style style:name="T91_3" style:family="text">
      <style:text-properties style:font-name="Cambria Math" fo:font-size="10pt" style:font-size-asian="10pt" style:font-name-complex="Cambria Math" style:font-size-complex="10pt"/>
    </style:style>
    <style:style style:name="T91_4" style:family="text">
      <style:text-properties fo:font-size="10pt" style:font-size-asian="10pt" style:font-name-complex="Arial" style:font-size-complex="10pt"/>
    </style:style>
    <style:style style:name="T91_5" style:family="text">
      <style:text-properties style:font-name="Cambria Math" fo:font-size="10pt" style:font-size-asian="10pt" style:font-name-complex="Cambria Math" style:font-size-complex="10pt"/>
    </style:style>
    <style:style style:name="T91_6" style:family="text">
      <style:text-properties fo:font-size="10pt" style:font-size-asian="10pt" style:font-name-complex="Arial" style:font-size-complex="10pt"/>
    </style:style>
    <style:style style:name="T91_7" style:family="text">
      <style:text-properties fo:font-size="10pt" style:font-size-asian="10pt" style:font-name-complex="Arial" style:font-size-complex="10pt"/>
    </style:style>
    <style:style style:name="T91_8" style:family="text">
      <style:text-properties fo:font-size="10pt" style:font-size-asian="10pt" style:font-name-complex="Arial" style:font-size-complex="10pt"/>
    </style:style>
    <style:style style:name="T91_9" style:family="text">
      <style:text-properties style:font-name="Cambria Math" fo:font-size="10pt" style:font-size-asian="10pt" style:font-name-complex="Cambria Math" style:font-size-complex="10pt"/>
    </style:style>
    <style:style style:name="T91_10" style:family="text">
      <style:text-properties fo:font-size="10pt" style:font-size-asian="10pt" style:font-name-complex="Arial" style:font-size-complex="10pt"/>
    </style:style>
    <style:style style:name="T91_11" style:family="text">
      <style:text-properties style:font-name="Cambria Math" fo:font-size="10pt" style:font-size-asian="10pt" style:font-name-complex="Cambria Math" style:font-size-complex="10pt"/>
    </style:style>
    <style:style style:name="T91_12" style:family="text">
      <style:text-properties fo:font-size="10pt" style:font-size-asian="10pt" style:font-name-complex="Arial" style:font-size-complex="10pt"/>
    </style:style>
    <style:style style:name="T91_1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1_14" style:family="text">
      <style:text-properties fo:font-size="10pt" style:font-size-asian="10pt" style:font-name-complex="Arial" style:font-size-complex="10pt"/>
    </style:style>
    <style:style style:name="T91_15" style:family="text">
      <style:text-properties fo:font-size="10pt" style:font-size-asian="10pt" style:font-name-complex="Arial" style:font-size-complex="10pt"/>
    </style:style>
    <style:style style:name="T91_16" style:family="text">
      <style:text-properties fo:font-size="10pt" style:font-size-asian="10pt" style:font-name-complex="Arial" style:font-size-complex="10pt"/>
    </style:style>
    <style:style style:name="P92" style:family="paragraph" style:parent-style-name="Normal"/>
    <style:style style:name="P9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4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5" style:family="paragraph" style:parent-style-name="Normal"/>
    <style:style style:name="T95_1" style:family="text">
      <style:text-properties fo:font-size="10pt" style:font-size-asian="10pt" style:font-name-complex="Arial" fo:font-weight="bold" style:font-weight-asian="bold"/>
    </style:style>
    <style:style style:name="P96" style:family="paragraph" style:parent-style-name="Normal">
      <style:text-properties fo:font-size="10pt" style:font-size-asian="10pt" style:font-name-complex="Arial"/>
    </style:style>
    <style:style style:name="P97" style:family="paragraph" style:parent-style-name="List_20_Paragraph"/>
    <style:style style:name="T97_1" style:family="text">
      <style:text-properties fo:font-size="10pt" style:font-size-asian="10pt" fo:font-weight="bold" style:font-weight-asian="bold" style:font-weight-complex="bold"/>
    </style:style>
    <style:style style:name="T97_2" style:family="text">
      <style:text-properties fo:font-size="10pt" style:font-size-asian="10pt"/>
    </style:style>
    <style:style style:name="P98" style:family="paragraph" style:parent-style-name="List_20_Paragraph">
      <style:paragraph-properties fo:margin-left="0.635cm"/>
      <style:text-properties fo:font-size="10pt" style:font-size-asian="10pt" style:font-name-complex="Arial"/>
    </style:style>
    <style:style style:name="P99" style:family="paragraph" style:parent-style-name="List_20_Paragraph">
      <style:text-properties fo:font-size="10pt" style:font-size-asian="10pt" style:font-name-complex="Arial"/>
    </style:style>
    <style:style style:name="T99_1" style:family="text">
      <style:text-properties fo:font-size="10pt" style:font-size-asian="10pt" style:font-name-complex="Arial" fo:font-weight="bold" style:font-weight-asian="bold" style:font-weight-complex="bold"/>
    </style:style>
    <style:style style:name="T99_2" style:family="text">
      <style:text-properties fo:font-size="10pt" style:font-size-asian="10pt" style:font-name-complex="Arial" fo:font-weight="bold" style:font-weight-asian="bold" style:font-weight-complex="bold"/>
    </style:style>
    <style:style style:name="T99_3" style:family="text">
      <style:text-properties fo:font-size="10pt" style:font-size-asian="10pt" style:font-name-complex="Arial" fo:font-weight="bold" style:font-weight-asian="bold" style:font-weight-complex="bold"/>
    </style:style>
    <style:style style:name="T99_4" style:family="text">
      <style:text-properties fo:font-size="10pt" style:font-size-asian="10pt" style:font-name-complex="Arial"/>
    </style:style>
    <style:style style:name="T99_5" style:family="text">
      <style:text-properties fo:font-size="10pt" style:font-size-asian="10pt" style:font-name-complex="Arial"/>
    </style:style>
    <style:style style:name="T99_6" style:family="text">
      <style:text-properties fo:font-size="10pt" style:font-size-asian="10pt" style:font-name-complex="Arial"/>
    </style:style>
    <style:style style:name="T99_7" style:family="text">
      <style:text-properties fo:font-size="10pt" style:font-size-asian="10pt" style:font-name-complex="Arial"/>
    </style:style>
    <style:style style:name="P100" style:family="paragraph" style:parent-style-name="Normal">
      <style:paragraph-properties fo:margin-top="0.212cm"/>
    </style:style>
    <style:style style:name="T10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0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able4" style:family="table">
      <style:table-properties table:align="left" style:width="15.893cm" fo:margin-left="0cm"/>
    </style:style>
    <style:style style:name="Column15" style:family="table-column">
      <style:table-column-properties style:column-width="3.986cm"/>
    </style:style>
    <style:style style:name="Column16" style:family="table-column">
      <style:table-column-properties style:column-width="8.752cm"/>
    </style:style>
    <style:style style:name="Column17" style:family="table-column">
      <style:table-column-properties style:column-width="3.154cm"/>
    </style:style>
    <style:style style:name="Row9" style:family="table-row"/>
    <style:style style:name="Cell38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2" style:family="paragraph" style:parent-style-name="Normal">
      <style:paragraph-properties fo:line-height="100%" fo:margin-bottom="0cm"/>
    </style:style>
    <style:style style:name="T1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0" style:family="table-cell">
      <style:table-cell-properties fo:background-color="#f5f5f5"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3" style:family="paragraph" style:parent-style-name="Normal">
      <style:paragraph-properties fo:line-height="100%" fo:margin-bottom="0cm"/>
    </style:style>
    <style:style style:name="T1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/>
    <style:style style:name="Cell4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4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2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1" style:family="table-row"/>
    <style:style style:name="Cell4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7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6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/>
    <style:style style:name="Cell4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8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1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/>
    <style:style style:name="Cell5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3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4" style:family="paragraph" style:parent-style-name="Normal">
      <style:paragraph-properties fo:line-height="100%" fo:margin-bottom="0cm"/>
    </style:style>
    <style:style style:name="T1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2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/>
    <style:style style:name="Cell5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8" style:family="paragraph" style:parent-style-name="Normal">
      <style:paragraph-properties fo:line-height="100%" fo:margin-bottom="0cm"/>
    </style:style>
    <style:style style:name="T1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5" style:family="table-row"/>
    <style:style style:name="Cell56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19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7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0" style:family="paragraph" style:parent-style-name="Normal">
      <style:paragraph-properties fo:line-height="100%" fo:margin-bottom="0cm"/>
    </style:style>
    <style:style style:name="T1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12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12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12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58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1" style:family="paragraph" style:parent-style-name="Normal">
      <style:paragraph-properties fo:line-height="100%" fo:margin-bottom="0cm"/>
    </style:style>
    <style:style style:name="T1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" style:family="table-row"/>
    <style:style style:name="Cell59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60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61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" style:family="table-row"/>
    <style:style style:name="Cell62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US" fo:country-complex="SA"/>
    </style:style>
    <style:style style:name="Cell63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64" style:family="table-cell">
      <style:table-cell-properties style:vertical-align="middle" fo:padding-top="0.026cm" fo:border-top="#e6e6e6 0.026cm solid" fo:padding-bottom="0.026cm" fo:border-bottom="#e6e6e6 0.026cm solid" fo:padding-left="0.026cm" fo:border-left="#e6e6e6 0.026cm solid" fo:padding-right="0.026cm" fo:border-right="#e6e6e6 0.026cm solid" fo:wrap-option="wrap"/>
    </style:style>
    <style:style style:name="P1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2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28_1" style:family="text">
      <style:text-properties fo:font-style="normal" style:font-style-asian="normal" style:font-name-complex="Arial"/>
    </style:style>
    <style:style style:name="P12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0" style:family="paragraph" style:parent-style-name="Normal"/>
    <style:style style:name="T1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0_2" style:family="text"/>
    <style:style style:name="T130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32" style:family="paragraph" style:parent-style-name="Normal"/>
    <style:style style:name="T132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32_2" style:family="text">
      <style:text-properties style:font-name-complex="Arial" style:text-underline-style="solid" style:text-underline-color="font-color"/>
    </style:style>
    <style:style style:name="T132_3" style:family="text">
      <style:text-properties fo:font-size="10pt" style:font-size-asian="10pt" style:font-name-complex="Arial" style:font-size-complex="10pt"/>
    </style:style>
    <style:style style:name="T132_4" style:family="text" style:parent-style-name="Normal">
      <style:text-properties fo:font-size="10pt" style:font-size-asian="10pt" style:font-name-complex="Arial" style:font-size-complex="10pt"/>
    </style:style>
    <style:style style:name="P133" style:family="paragraph" style:parent-style-name="Footnote_20_text"/>
    <style:style style:name="T133_1" style:family="text">
      <style:text-properties fo:font-size="8pt" style:font-size-asian="8pt" style:font-size-complex="8pt"/>
    </style:style>
    <style:style style:name="T133_2" style:family="text">
      <style:text-properties fo:font-size="8pt" style:font-size-asian="8pt" style:font-size-complex="8pt"/>
    </style:style>
    <style:style style:name="T133_3" style:family="text">
      <style:text-properties fo:font-size="8pt" style:font-size-asian="8pt" style:font-size-complex="8pt"/>
    </style:style>
    <style:style style:name="T133_4" style:family="text">
      <style:text-properties fo:font-size="8pt" style:font-size-asian="8pt" style:font-size-complex="8pt"/>
    </style:style>
    <style:style style:name="T133_5" style:family="text">
      <style:text-properties fo:font-size="8pt" style:font-size-asian="8pt" style:font-size-complex="8pt"/>
    </style:style>
    <style:style style:name="T133_6" style:family="text">
      <style:text-properties fo:font-size="8pt" style:font-size-asian="8pt" style:font-size-complex="8pt"/>
    </style:style>
    <style:style style:name="T133_7" style:family="text">
      <style:text-properties fo:font-size="8pt" style:font-size-asian="8pt" style:font-size-complex="8pt"/>
    </style:style>
    <style:style style:name="T133_8" style:family="text">
      <style:text-properties fo:font-size="8pt" style:font-size-asian="8pt" style:font-size-complex="8pt"/>
    </style:style>
    <style:style style:name="T133_9" style:family="text">
      <style:text-properties fo:font-size="8pt" style:font-size-asian="8pt" style:font-size-complex="8pt"/>
    </style:style>
    <style:style style:name="T133_10" style:family="text">
      <style:text-properties fo:font-size="8pt" style:font-size-asian="8pt" style:font-size-complex="8pt"/>
    </style:style>
    <style:style style:name="T133_11" style:family="text">
      <style:text-properties fo:font-size="8pt" style:font-size-asian="8pt" style:font-size-complex="8pt"/>
    </style:style>
    <style:style style:name="T133_12" style:family="text">
      <style:text-properties fo:font-size="8pt" style:font-size-asian="8pt" style:font-size-complex="8pt"/>
    </style:style>
    <style:style style:name="T133_13" style:family="text">
      <style:text-properties fo:font-size="8pt" style:font-size-asian="8pt" style:font-size-complex="8pt"/>
    </style:style>
    <style:style style:name="T133_14" style:family="text">
      <style:text-properties fo:font-size="8pt" style:font-size-asian="8pt" style:font-size-complex="8pt"/>
    </style:style>
    <style:style style:name="T133_15" style:family="text">
      <style:text-properties fo:font-size="8pt" style:font-size-asian="8pt" style:font-size-complex="8pt"/>
    </style:style>
    <style:style style:name="T133_16" style:family="text">
      <style:text-properties fo:font-size="10pt" style:font-size-asian="10pt" style:font-name-complex="Arial" style:font-size-complex="10pt"/>
    </style:style>
    <style:style style:name="T133_17" style:family="text">
      <style:text-properties fo:font-size="10pt" style:font-size-asian="10pt" style:font-name-complex="Arial" style:font-size-complex="10pt"/>
    </style:style>
    <style:style style:name="T133_18" style:family="text">
      <style:text-properties fo:font-size="10pt" style:font-size-asian="10pt" style:font-name-complex="Arial" style:font-size-complex="10pt"/>
    </style:style>
    <style:style style:name="T133_19" style:family="text">
      <style:text-properties fo:font-size="10pt" style:font-size-asian="10pt" style:font-name-complex="Arial" style:font-size-complex="10pt"/>
    </style:style>
    <style:style style:name="T133_20" style:family="text">
      <style:text-properties fo:font-size="10pt" style:font-size-asian="10pt" style:font-name-complex="Arial" style:font-size-complex="10pt"/>
    </style:style>
    <style:style style:name="T133_21" style:family="text">
      <style:text-properties fo:font-size="10pt" style:font-size-asian="10pt" style:font-name-complex="Arial" style:font-size-complex="10pt"/>
    </style:style>
    <style:style style:name="P134" style:family="paragraph" style:parent-style-name="Normal">
      <style:text-properties fo:font-size="10pt" style:font-size-asian="10pt" style:font-name-complex="Arial" style:font-size-complex="10pt" style:text-underline-style="solid" style:text-underline-color="font-color"/>
    </style:style>
    <style:style style:name="P135" style:family="paragraph" style:parent-style-name="Normal"/>
    <style:style style:name="T135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35_2" style:family="text">
      <style:text-properties style:font-name-complex="Arial" style:text-underline-style="solid" style:text-underline-color="font-color"/>
    </style:style>
    <style:style style:name="T135_3" style:family="text">
      <style:text-properties fo:font-size="10pt" style:font-size-asian="10pt" style:font-name-complex="Arial" style:font-size-complex="10pt"/>
    </style:style>
    <style:style style:name="T135_4" style:family="text">
      <style:text-properties fo:font-size="10pt" style:font-size-asian="10pt" style:font-name-complex="Arial" style:font-size-complex="10pt"/>
    </style:style>
    <style:style style:name="T135_5" style:family="text">
      <style:text-properties fo:font-size="10pt" style:font-size-asian="10pt" style:font-name-complex="Arial" style:font-size-complex="10pt"/>
    </style:style>
    <style:style style:name="P136" style:family="paragraph" style:parent-style-name="Normal">
      <style:text-properties fo:font-size="10pt" style:font-size-asian="10pt" style:font-name-complex="Arial" style:font-size-complex="10pt"/>
    </style:style>
    <style:style style:name="P137" style:family="paragraph" style:parent-style-name="Normal"/>
    <style:style style:name="T137_1" style:family="text">
      <style:text-properties fo:font-size="10pt" style:font-size-asian="10pt" style:font-name-complex="Arial" style:font-size-complex="10pt"/>
    </style:style>
    <style:style style:name="P138" style:family="paragraph" style:parent-style-name="Normal">
      <style:text-properties fo:font-size="10pt" style:font-size-asian="10pt" style:font-name-complex="Arial" style:font-size-complex="10pt"/>
    </style:style>
    <style:style style:name="P139" style:family="paragraph" style:parent-style-name="Normal"/>
    <style:style style:name="T139_1" style:family="text">
      <style:text-properties fo:font-size="10pt" style:font-size-asian="10pt" style:font-name-complex="Arial" style:font-size-complex="10pt"/>
    </style:style>
    <style:style style:name="P14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41" style:family="paragraph" style:parent-style-name="Normal"/>
    <style:style style:name="T1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2" style:family="text">
      <style:text-properties fo:font-size="11pt" style:font-size-asian="11pt" style:font-name-complex="Arial" style:font-size-complex="11pt"/>
    </style:style>
    <style:style style:name="T141_3" style:family="text">
      <style:text-properties fo:font-size="11pt" style:font-size-asian="11pt" style:font-name-complex="Arial" style:font-size-complex="11pt"/>
    </style:style>
    <style:style style:name="P142" style:family="paragraph" style:parent-style-name="Normal">
      <style:text-properties fo:background-color="#ffff00" fo:color="#000000" fo:font-size="10pt" style:font-size-asian="10pt" style:font-name-complex="Arial" style:font-size-complex="10pt"/>
    </style:style>
    <style:style style:name="P143" style:family="paragraph" style:parent-style-name="Normal"/>
    <style:style style:name="T143_1" style:family="text">
      <style:text-properties fo:font-size="10pt" style:font-size-asian="10pt" style:font-name-complex="Arial" style:font-size-complex="10pt"/>
    </style:style>
    <style:style style:name="T143_2" style:family="text">
      <style:text-properties fo:font-size="10pt" style:font-size-asian="10pt" style:font-name-complex="Arial" style:font-size-complex="10pt"/>
    </style:style>
    <style:style style:name="T143_3" style:family="text">
      <style:text-properties fo:font-size="10pt" style:font-size-asian="10pt" style:font-name-complex="Arial" style:font-size-complex="10pt"/>
    </style:style>
    <style:style style:name="T143_4" style:family="text">
      <style:text-properties fo:font-size="10pt" style:font-size-asian="10pt" style:font-name-complex="Arial" style:font-size-complex="10pt"/>
    </style:style>
    <style:style style:name="T143_5" style:family="text">
      <style:text-properties fo:font-size="10pt" style:font-size-asian="10pt" style:font-name-complex="Arial" style:font-size-complex="10pt"/>
    </style:style>
    <style:style style:name="T143_6" style:family="text">
      <style:text-properties fo:font-size="10pt" style:font-size-asian="10pt" style:font-name-complex="Arial" style:font-size-complex="10pt"/>
    </style:style>
    <style:style style:name="T143_7" style:family="text">
      <style:text-properties fo:font-size="10pt" style:font-size-asian="10pt" style:font-name-complex="Arial" style:font-size-complex="10pt"/>
    </style:style>
    <style:style style:name="T143_8" style:family="text">
      <style:text-properties fo:font-size="10pt" style:font-size-asian="10pt" style:font-name-complex="Arial" style:font-size-complex="10pt"/>
    </style:style>
    <style:style style:name="T143_9" style:family="text">
      <style:text-properties fo:font-size="10pt" style:font-size-asian="10pt" style:font-name-complex="Arial" style:font-size-complex="10pt"/>
    </style:style>
    <style:style style:name="T143_10" style:family="text">
      <style:text-properties fo:font-size="10pt" style:font-size-asian="10pt" style:font-name-complex="Arial" style:font-size-complex="10pt"/>
    </style:style>
    <style:style style:name="T143_11" style:family="text">
      <style:text-properties fo:font-size="10pt" style:font-size-asian="10pt" style:font-name-complex="Arial" style:font-size-complex="10pt"/>
    </style:style>
    <style:style style:name="T143_12" style:family="text">
      <style:text-properties fo:font-size="10pt" style:font-size-asian="10pt" style:font-name-complex="Arial" style:font-size-complex="10pt"/>
    </style:style>
    <style:style style:name="T143_13" style:family="text">
      <style:text-properties fo:font-size="10pt" style:font-size-asian="10pt" style:font-name-complex="Arial" style:font-size-complex="10pt"/>
    </style:style>
    <style:style style:name="T143_14" style:family="text">
      <style:text-properties fo:font-size="10pt" style:font-size-asian="10pt" style:font-name-complex="Arial" style:font-size-complex="10pt"/>
    </style:style>
    <style:style style:name="T143_15" style:family="text">
      <style:text-properties fo:font-size="10pt" style:font-size-asian="10pt" style:font-name-complex="Arial" style:font-size-complex="10pt"/>
    </style:style>
    <style:style style:name="T143_16" style:family="text">
      <style:text-properties fo:font-size="10pt" style:font-size-asian="10pt" style:font-name-complex="Arial" style:font-size-complex="10pt"/>
    </style:style>
    <style:style style:name="T143_17" style:family="text">
      <style:text-properties fo:font-size="10pt" style:font-size-asian="10pt" style:font-name-complex="Arial" style:font-size-complex="10pt"/>
    </style:style>
    <style:style style:name="T143_18" style:family="text">
      <style:text-properties fo:font-size="10pt" style:font-size-asian="10pt" style:font-name-complex="Arial" style:font-size-complex="10pt"/>
    </style:style>
    <style:style style:name="T143_19" style:family="text">
      <style:text-properties fo:font-size="10pt" style:font-size-asian="10pt" style:font-name-complex="Arial" style:font-size-complex="10pt"/>
    </style:style>
    <style:style style:name="T143_20" style:family="text">
      <style:text-properties fo:font-size="10pt" style:font-size-asian="10pt" style:font-name-complex="Arial" style:font-size-complex="10pt"/>
    </style:style>
    <style:style style:name="T143_21" style:family="text">
      <style:text-properties fo:font-size="10pt" style:font-size-asian="10pt" style:font-name-complex="Arial" style:font-size-complex="10pt"/>
    </style:style>
    <style:style style:name="T143_22" style:family="text">
      <style:text-properties fo:font-size="10pt" style:font-size-asian="10pt" style:font-name-complex="Arial" style:font-size-complex="10pt"/>
    </style:style>
    <style:style style:name="T143_23" style:family="text">
      <style:text-properties fo:font-size="10pt" style:font-size-asian="10pt" style:font-name-complex="Arial" style:font-size-complex="10pt"/>
    </style:style>
    <style:style style:name="T143_24" style:family="text">
      <style:text-properties fo:font-size="10pt" style:font-size-asian="10pt" style:font-name-complex="Arial" style:font-size-complex="10pt"/>
    </style:style>
    <style:style style:name="T143_25" style:family="text">
      <style:text-properties fo:font-size="10pt" style:font-size-asian="10pt" style:font-name-complex="Arial" style:font-size-complex="10pt"/>
    </style:style>
    <style:style style:name="P144" style:family="paragraph" style:parent-style-name="Normal">
      <style:text-properties fo:font-size="10pt" style:font-size-asian="10pt" style:font-name-complex="Arial" style:font-size-complex="10pt"/>
    </style:style>
    <style:style style:name="P145" style:family="paragraph" style:parent-style-name="Normal"/>
    <style:style style:name="T145_1" style:family="text">
      <style:text-properties fo:font-size="10pt" style:font-size-asian="10pt" style:font-name-complex="Arial" style:font-size-complex="10pt"/>
    </style:style>
    <style:style style:name="T145_2" style:family="text">
      <style:text-properties fo:font-size="10pt" style:font-size-asian="10pt" style:font-name-complex="Arial" style:font-size-complex="10pt"/>
    </style:style>
    <style:style style:name="T145_3" style:family="text">
      <style:text-properties fo:font-size="10pt" style:font-size-asian="10pt" style:font-name-complex="Arial" style:font-size-complex="10pt"/>
    </style:style>
    <style:style style:name="T145_4" style:family="text">
      <style:text-properties fo:font-size="10pt" style:font-size-asian="10pt" style:font-name-complex="Arial" style:font-size-complex="10pt"/>
    </style:style>
    <style:style style:name="T145_5" style:family="text">
      <style:text-properties fo:font-size="10pt" style:font-size-asian="10pt" style:font-name-complex="Arial" style:font-size-complex="10pt"/>
    </style:style>
    <style:style style:name="T145_6" style:family="text">
      <style:text-properties fo:font-size="10pt" style:font-size-asian="10pt" style:font-name-complex="Arial" style:font-size-complex="10pt"/>
    </style:style>
    <style:style style:name="T145_7" style:family="text">
      <style:text-properties fo:font-size="10pt" style:font-size-asian="10pt" style:font-name-complex="Arial" style:font-size-complex="10pt"/>
    </style:style>
    <style:style style:name="T145_8" style:family="text">
      <style:text-properties fo:font-size="10pt" style:font-size-asian="10pt" style:font-name-complex="Arial" style:font-size-complex="10pt"/>
    </style:style>
    <style:style style:name="T145_9" style:family="text">
      <style:text-properties fo:font-size="10pt" style:font-size-asian="10pt" style:font-name-complex="Arial" style:font-size-complex="10pt"/>
    </style:style>
    <style:style style:name="T145_10" style:family="text">
      <style:text-properties fo:font-size="10pt" style:font-size-asian="10pt" style:font-name-complex="Arial" style:font-size-complex="10pt"/>
    </style:style>
    <style:style style:name="T145_11" style:family="text">
      <style:text-properties fo:font-size="10pt" style:font-size-asian="10pt" style:font-name-complex="Arial" style:font-size-complex="10pt"/>
    </style:style>
    <style:style style:name="T145_12" style:family="text">
      <style:text-properties fo:font-size="10pt" style:font-size-asian="10pt" style:font-name-complex="Arial" style:font-size-complex="10pt"/>
    </style:style>
    <style:style style:name="T145_13" style:family="text">
      <style:text-properties fo:font-size="10pt" style:font-size-asian="10pt" style:font-name-complex="Arial" style:font-size-complex="10pt"/>
    </style:style>
    <style:style style:name="T145_14" style:family="text">
      <style:text-properties fo:font-size="10pt" style:font-size-asian="10pt" style:font-name-complex="Arial" style:font-size-complex="10pt"/>
    </style:style>
    <style:style style:name="T145_15" style:family="text">
      <style:text-properties fo:font-size="10pt" style:font-size-asian="10pt" style:font-name-complex="Arial" style:font-size-complex="10pt"/>
    </style:style>
    <style:style style:name="T145_16" style:family="text">
      <style:text-properties fo:font-size="10pt" style:font-size-asian="10pt" style:font-name-complex="Arial" style:font-size-complex="10pt"/>
    </style:style>
    <style:style style:name="T145_17" style:family="text">
      <style:text-properties fo:font-size="10pt" style:font-size-asian="10pt" style:font-name-complex="Arial" style:font-size-complex="10pt"/>
    </style:style>
    <style:style style:name="T145_18" style:family="text">
      <style:text-properties fo:font-size="10pt" style:font-size-asian="10pt" style:font-name-complex="Arial" style:font-size-complex="10pt"/>
    </style:style>
    <style:style style:name="T145_19" style:family="text">
      <style:text-properties fo:font-size="10pt" style:font-size-asian="10pt" style:font-name-complex="Arial" style:font-size-complex="10pt"/>
    </style:style>
    <style:style style:name="T145_20" style:family="text">
      <style:text-properties fo:font-size="10pt" style:font-size-asian="10pt" style:font-name-complex="Arial" style:font-size-complex="10pt"/>
    </style:style>
    <style:style style:name="T145_21" style:family="text">
      <style:text-properties fo:font-size="10pt" style:font-size-asian="10pt" style:font-name-complex="Arial" style:font-size-complex="10pt"/>
    </style:style>
    <style:style style:name="T145_22" style:family="text">
      <style:text-properties fo:font-size="10pt" style:font-size-asian="10pt" style:font-name-complex="Arial" style:font-size-complex="10pt"/>
    </style:style>
    <style:style style:name="T145_23" style:family="text">
      <style:text-properties fo:font-size="10pt" style:font-size-asian="10pt" style:font-name-complex="Arial" style:font-size-complex="10pt"/>
    </style:style>
    <style:style style:name="T145_24" style:family="text">
      <style:text-properties fo:font-size="10pt" style:font-size-asian="10pt" style:font-name-complex="Arial" style:font-size-complex="10pt"/>
    </style:style>
    <style:style style:name="T145_25" style:family="text">
      <style:text-properties fo:font-size="10pt" style:font-size-asian="10pt" style:font-name-complex="Arial" style:font-size-complex="10pt"/>
    </style:style>
    <style:style style:name="T145_26" style:family="text">
      <style:text-properties fo:font-size="10pt" style:font-size-asian="10pt" style:font-name-complex="Arial" style:font-size-complex="10pt"/>
    </style:style>
    <style:style style:name="T145_27" style:family="text">
      <style:text-properties fo:font-size="10pt" style:font-size-asian="10pt" style:font-name-complex="Arial" style:font-size-complex="10pt"/>
    </style:style>
    <style:style style:name="T145_28" style:family="text">
      <style:text-properties fo:font-size="10pt" style:font-size-asian="10pt" style:font-name-complex="Arial" style:font-size-complex="10pt"/>
    </style:style>
    <style:style style:name="T145_29" style:family="text">
      <style:text-properties fo:font-size="10pt" style:font-size-asian="10pt" style:font-name-complex="Arial" style:font-size-complex="10pt"/>
    </style:style>
    <style:style style:name="T145_30" style:family="text">
      <style:text-properties fo:font-size="10pt" style:font-size-asian="10pt" style:font-name-complex="Arial" style:font-size-complex="10pt"/>
    </style:style>
    <style:style style:name="T145_31" style:family="text">
      <style:text-properties fo:font-size="10pt" style:font-size-asian="10pt" style:font-name-complex="Arial" style:font-size-complex="10pt"/>
    </style:style>
    <style:style style:name="T145_32" style:family="text">
      <style:text-properties fo:font-size="10pt" style:font-size-asian="10pt" style:font-name-complex="Arial" style:font-size-complex="10pt"/>
    </style:style>
    <style:style style:name="T145_33" style:family="text">
      <style:text-properties fo:font-size="10pt" style:font-size-asian="10pt" style:font-name-complex="Arial" style:font-size-complex="10pt"/>
    </style:style>
    <style:style style:name="P146" style:family="paragraph" style:parent-style-name="Normal">
      <style:text-properties fo:font-size="10pt" style:font-size-asian="10pt" style:font-name-complex="Arial" style:font-size-complex="10pt"/>
    </style:style>
    <style:style style:name="P147" style:family="paragraph" style:parent-style-name="Normal"/>
    <style:style style:name="T147_1" style:family="text">
      <style:text-properties fo:font-size="10pt" style:font-size-asian="10pt" style:font-name-complex="Arial" style:font-size-complex="10pt"/>
    </style:style>
    <style:style style:name="T147_2" style:family="text">
      <style:text-properties fo:font-size="10pt" style:font-size-asian="10pt" style:font-name-complex="Arial" style:font-size-complex="10pt"/>
    </style:style>
    <style:style style:name="T147_3" style:family="text">
      <style:text-properties fo:font-size="10pt" style:font-size-asian="10pt" style:font-name-complex="Arial" style:font-size-complex="10pt"/>
    </style:style>
    <style:style style:name="T147_4" style:family="text">
      <style:text-properties fo:font-size="10pt" style:font-size-asian="10pt" style:font-name-complex="Arial" style:font-size-complex="10pt"/>
    </style:style>
    <style:style style:name="T147_5" style:family="text">
      <style:text-properties fo:font-size="10pt" style:font-size-asian="10pt" style:font-name-complex="Arial" style:font-size-complex="10pt"/>
    </style:style>
    <style:style style:name="T147_6" style:family="text">
      <style:text-properties fo:font-size="10pt" style:font-size-asian="10pt" style:font-name-complex="Arial" style:font-size-complex="10pt"/>
    </style:style>
    <style:style style:name="T147_7" style:family="text">
      <style:text-properties fo:font-size="10pt" style:font-size-asian="10pt" style:font-size-complex="10pt"/>
    </style:style>
    <style:style style:name="T147_8" style:family="text">
      <style:text-properties fo:font-size="10pt" style:font-size-asian="10pt" style:font-size-complex="10pt"/>
    </style:style>
    <style:style style:name="P148" style:family="paragraph" style:parent-style-name="Normal">
      <style:text-properties fo:font-size="10pt" style:font-size-asian="10pt" style:font-name-complex="Arial" style:font-size-complex="10pt"/>
    </style:style>
    <style:style style:name="P149" style:family="paragraph" style:parent-style-name="Normal"/>
    <style:style style:name="T149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/>
    </style:style>
    <style:style style:name="T149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/>
    </style:style>
    <style:style style:name="T149_3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/>
    </style:style>
    <style:style style:name="P150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151" style:family="paragraph" style:parent-style-name="Normal"/>
    <style:style style:name="T151_1" style:family="text">
      <style:text-properties fo:font-size="10pt" style:font-size-asian="10pt" style:font-name-complex="Arial" style:font-size-complex="10pt" fo:language="en" fo:country="US"/>
    </style:style>
    <style:style style:name="T151_2" style:family="text">
      <style:text-properties fo:font-size="10pt" style:font-size-asian="10pt" style:font-name-complex="Arial" style:font-size-complex="10pt" fo:language="en" fo:country="US"/>
    </style:style>
    <style:style style:name="T151_3" style:family="text">
      <style:text-properties fo:font-size="10pt" style:font-size-asian="10pt" style:font-name-complex="Arial" style:font-size-complex="10pt" fo:language="en" fo:country="US"/>
    </style:style>
    <style:style style:name="T151_4" style:family="text">
      <style:text-properties fo:font-size="10pt" style:font-size-asian="10pt" style:font-name-complex="Arial" style:font-size-complex="10pt" fo:language="en" fo:country="US"/>
    </style:style>
    <style:style style:name="T151_5" style:family="text">
      <style:text-properties fo:font-size="10pt" style:font-size-asian="10pt" style:font-name-complex="Arial" style:font-size-complex="10pt" fo:language="en" fo:country="US"/>
    </style:style>
    <style:style style:name="T151_6" style:family="text">
      <style:text-properties fo:font-size="10pt" style:font-size-asian="10pt" style:font-name-complex="Arial" style:font-size-complex="10pt" fo:language="en" fo:country="US"/>
    </style:style>
    <style:style style:name="T151_7" style:family="text">
      <style:text-properties fo:font-size="10pt" style:font-size-asian="10pt" style:font-name-complex="Arial" style:font-size-complex="10pt" fo:language="en" fo:country="US"/>
    </style:style>
    <style:style style:name="T151_8" style:family="text">
      <style:text-properties fo:font-size="10pt" style:font-size-asian="10pt" style:font-name-complex="Arial" style:font-size-complex="10pt" fo:language="en" fo:country="US"/>
    </style:style>
    <style:style style:name="T151_9" style:family="text">
      <style:text-properties fo:font-size="10pt" style:font-size-asian="10pt" style:font-name-complex="Arial" style:font-size-complex="10pt" fo:language="en" fo:country="US"/>
    </style:style>
    <style:style style:name="T151_10" style:family="text">
      <style:text-properties fo:font-size="10pt" style:font-size-asian="10pt" style:font-name-complex="Arial" style:font-size-complex="10pt" fo:language="en" fo:country="US"/>
    </style:style>
    <style:style style:name="T151_11" style:family="text">
      <style:text-properties fo:font-size="10pt" style:font-size-asian="10pt" style:font-name-complex="Arial" style:font-size-complex="10pt"/>
    </style:style>
    <style:style style:name="T151_12" style:family="text">
      <style:text-properties fo:font-size="10pt" style:font-size-asian="10pt" style:font-name-complex="Arial" style:font-size-complex="10pt"/>
    </style:style>
    <style:style style:name="T151_13" style:family="text">
      <style:text-properties fo:font-size="10pt" style:font-size-asian="10pt" style:font-name-complex="Arial" style:font-size-complex="10pt"/>
    </style:style>
    <style:style style:name="T151_14" style:family="text">
      <style:text-properties fo:font-size="10pt" style:font-size-asian="10pt" style:font-name-complex="Arial" style:font-size-complex="10pt"/>
    </style:style>
    <style:style style:name="T151_15" style:family="text">
      <style:text-properties fo:font-size="10pt" style:font-size-asian="10pt" style:font-name-complex="Arial" style:font-size-complex="10pt"/>
    </style:style>
    <style:style style:name="T151_16" style:family="text">
      <style:text-properties fo:font-size="10pt" style:font-size-asian="10pt" style:font-name-complex="Arial" style:font-size-complex="10pt"/>
    </style:style>
    <style:style style:name="T151_17" style:family="text">
      <style:text-properties fo:font-size="10pt" style:font-size-asian="10pt" style:font-name-complex="Arial" style:font-size-complex="10pt"/>
    </style:style>
    <style:style style:name="T151_18" style:family="text">
      <style:text-properties fo:font-size="10pt" style:font-size-asian="10pt" style:font-name-complex="Arial" style:font-size-complex="10pt"/>
    </style:style>
    <style:style style:name="T151_19" style:family="text">
      <style:text-properties fo:font-size="10pt" style:font-size-asian="10pt" style:font-name-complex="Arial" style:font-size-complex="10pt"/>
    </style:style>
    <style:style style:name="T151_20" style:family="text">
      <style:text-properties fo:font-size="10pt" style:font-size-asian="10pt" style:font-name-complex="Arial" style:font-size-complex="10pt"/>
    </style:style>
    <style:style style:name="T151_21" style:family="text">
      <style:text-properties fo:font-size="10pt" style:font-size-asian="10pt" style:font-name-complex="Arial" style:font-size-complex="10pt"/>
    </style:style>
    <style:style style:name="T151_22" style:family="text">
      <style:text-properties fo:font-size="10pt" style:font-size-asian="10pt" style:font-name-complex="Arial" style:font-size-complex="10pt"/>
    </style:style>
    <style:style style:name="T151_23" style:family="text">
      <style:text-properties fo:font-size="10pt" style:font-size-asian="10pt" style:font-name-complex="Arial" style:font-size-complex="10pt"/>
    </style:style>
    <style:style style:name="T151_24" style:family="text">
      <style:text-properties fo:font-size="10pt" style:font-size-asian="10pt" style:font-name-complex="Arial" style:font-size-complex="10pt"/>
    </style:style>
    <style:style style:name="T151_25" style:family="text">
      <style:text-properties fo:font-size="10pt" style:font-size-asian="10pt" style:font-name-complex="Arial" style:font-size-complex="10pt"/>
    </style:style>
    <style:style style:name="T151_26" style:family="text">
      <style:text-properties fo:font-size="10pt" style:font-size-asian="10pt" style:font-name-complex="Arial" style:font-size-complex="10pt"/>
    </style:style>
    <style:style style:name="T151_27" style:family="text">
      <style:text-properties fo:font-size="10pt" style:font-size-asian="10pt" style:font-name-complex="Arial" style:font-size-complex="10pt"/>
    </style:style>
    <style:style style:name="T151_28" style:family="text">
      <style:text-properties fo:font-size="10pt" style:font-size-asian="10pt" style:font-name-complex="Arial" style:font-size-complex="10pt"/>
    </style:style>
    <style:style style:name="P152" style:family="paragraph" style:parent-style-name="Normal">
      <style:text-properties fo:font-size="10pt" style:font-size-asian="10pt" style:font-name-complex="Arial" style:font-size-complex="10pt"/>
    </style:style>
    <style:style style:name="P153" style:family="paragraph" style:parent-style-name="Normal"/>
    <style:style style:name="T153_1" style:family="text">
      <style:text-properties fo:font-size="10pt" style:font-size-asian="10pt" style:font-name-complex="Arial" style:font-size-complex="10pt" fo:language="en" fo:country="US"/>
    </style:style>
    <style:style style:name="T153_2" style:family="text">
      <style:text-properties fo:font-size="10pt" style:font-size-asian="10pt" style:font-name-complex="Arial" style:font-size-complex="10pt" fo:language="en" fo:country="US"/>
    </style:style>
    <style:style style:name="T153_3" style:family="text">
      <style:text-properties fo:font-size="10pt" style:font-size-asian="10pt" style:font-name-complex="Arial" style:font-size-complex="10pt" fo:language="en" fo:country="US"/>
    </style:style>
    <style:style style:name="T153_4" style:family="text">
      <style:text-properties fo:font-size="10pt" style:font-size-asian="10pt" style:font-name-complex="Arial" style:font-size-complex="10pt" fo:language="en" fo:country="US"/>
    </style:style>
    <style:style style:name="T153_5" style:family="text">
      <style:text-properties fo:font-size="10pt" style:font-size-asian="10pt" style:font-name-complex="Arial" style:font-size-complex="10pt" fo:language="en" fo:country="US"/>
    </style:style>
    <style:style style:name="T153_6" style:family="text">
      <style:text-properties fo:font-size="10pt" style:font-size-asian="10pt" style:font-name-complex="Arial" style:font-size-complex="10pt" fo:language="en" fo:country="US"/>
    </style:style>
    <style:style style:name="T153_7" style:family="text">
      <style:text-properties fo:font-size="10pt" style:font-size-asian="10pt" style:font-name-complex="Arial" style:font-size-complex="10pt" fo:language="en" fo:country="US"/>
    </style:style>
    <style:style style:name="T153_8" style:family="text">
      <style:text-properties fo:font-size="10pt" style:font-size-asian="10pt" style:font-name-complex="Arial" style:font-size-complex="10pt" fo:language="en" fo:country="US"/>
    </style:style>
    <style:style style:name="T153_9" style:family="text">
      <style:text-properties fo:font-size="10pt" style:font-size-asian="10pt" style:font-name-complex="Arial" style:font-size-complex="10pt" fo:language="en" fo:country="US"/>
    </style:style>
    <style:style style:name="T153_10" style:family="text">
      <style:text-properties fo:font-size="10pt" style:font-size-asian="10pt" style:font-name-complex="Arial" style:font-size-complex="10pt" fo:language="en" fo:country="US"/>
    </style:style>
    <style:style style:name="T153_11" style:family="text">
      <style:text-properties fo:font-size="10pt" style:font-size-asian="10pt" style:font-name-complex="Arial" style:font-size-complex="10pt" fo:language="en" fo:country="US"/>
    </style:style>
    <style:style style:name="T153_12" style:family="text">
      <style:text-properties fo:font-size="10pt" style:font-size-asian="10pt" style:font-name-complex="Arial" style:font-size-complex="10pt" fo:language="en" fo:country="US"/>
    </style:style>
    <style:style style:name="T153_13" style:family="text">
      <style:text-properties fo:font-size="10pt" style:font-size-asian="10pt" style:font-name-complex="Arial" style:font-size-complex="10pt" fo:language="en" fo:country="US"/>
    </style:style>
    <style:style style:name="T153_14" style:family="text">
      <style:text-properties fo:font-size="10pt" style:font-size-asian="10pt" style:font-name-complex="Arial" style:font-size-complex="10pt" fo:language="en" fo:country="US"/>
    </style:style>
    <style:style style:name="T153_15" style:family="text">
      <style:text-properties fo:font-size="10pt" style:font-size-asian="10pt" style:font-name-complex="Arial" style:font-size-complex="10pt" fo:language="en" fo:country="US"/>
    </style:style>
    <style:style style:name="T153_16" style:family="text">
      <style:text-properties fo:font-size="10pt" style:font-size-asian="10pt" style:font-name-complex="Arial" style:font-size-complex="10pt" fo:language="en" fo:country="US"/>
    </style:style>
    <style:style style:name="T153_17" style:family="text">
      <style:text-properties fo:font-size="10pt" style:font-size-asian="10pt" style:font-name-complex="Arial" style:font-size-complex="10pt" fo:language="en" fo:country="US"/>
    </style:style>
    <style:style style:name="T153_18" style:family="text">
      <style:text-properties fo:font-size="10pt" style:font-size-asian="10pt" style:font-name-complex="Arial" style:font-size-complex="10pt" fo:language="en" fo:country="US"/>
    </style:style>
    <style:style style:name="T153_19" style:family="text">
      <style:text-properties fo:font-size="10pt" style:font-size-asian="10pt" style:font-name-complex="Arial" style:font-size-complex="10pt" fo:language="en" fo:country="US"/>
    </style:style>
    <style:style style:name="T153_20" style:family="text">
      <style:text-properties fo:font-size="10pt" style:font-size-asian="10pt" style:font-name-complex="Arial" style:font-size-complex="10pt" fo:language="en" fo:country="US"/>
    </style:style>
    <style:style style:name="T153_21" style:family="text">
      <style:text-properties fo:font-size="10pt" style:font-size-asian="10pt" style:font-name-complex="Arial" style:font-size-complex="10pt" fo:language="en" fo:country="US"/>
    </style:style>
    <style:style style:name="T153_22" style:family="text">
      <style:text-properties fo:font-size="10pt" style:font-size-asian="10pt" style:font-name-complex="Arial" style:font-size-complex="10pt" fo:language="en" fo:country="US"/>
    </style:style>
    <style:style style:name="T153_23" style:family="text">
      <style:text-properties fo:font-size="10pt" style:font-size-asian="10pt" style:font-name-complex="Arial" style:font-size-complex="10pt" fo:language="en" fo:country="US"/>
    </style:style>
    <style:style style:name="T153_24" style:family="text">
      <style:text-properties fo:font-size="10pt" style:font-size-asian="10pt" style:font-name-complex="Arial" style:font-size-complex="10pt" fo:language="en" fo:country="US"/>
    </style:style>
    <style:style style:name="T153_25" style:family="text">
      <style:text-properties fo:font-size="10pt" style:font-size-asian="10pt" style:font-name-complex="Arial" style:font-size-complex="10pt" fo:language="en" fo:country="US"/>
    </style:style>
    <style:style style:name="T153_26" style:family="text">
      <style:text-properties fo:font-size="10pt" style:font-size-asian="10pt" style:font-name-complex="Arial" style:font-size-complex="10pt" fo:language="en" fo:country="US"/>
    </style:style>
    <style:style style:name="T153_27" style:family="text">
      <style:text-properties fo:font-size="10pt" style:font-size-asian="10pt" style:font-name-complex="Arial" style:font-size-complex="10pt" fo:language="en" fo:country="US"/>
    </style:style>
    <style:style style:name="P154" style:family="paragraph" style:parent-style-name="Normal">
      <style:text-properties style:font-name-complex="Arial" fo:language="en" fo:country="US"/>
    </style:style>
    <style:style style:name="P155" style:family="paragraph" style:parent-style-name="Normal"/>
    <style:style style:name="T155_1" style:family="text">
      <style:text-properties fo:font-size="10pt" style:font-size-asian="10pt" style:font-name-complex="Arial" style:font-size-complex="10pt" fo:language="en" fo:country="US"/>
    </style:style>
    <style:style style:name="T155_2" style:family="text">
      <style:text-properties fo:font-size="10pt" style:font-size-asian="10pt" style:font-name-complex="Arial" style:font-size-complex="10pt" fo:language="en" fo:country="US"/>
    </style:style>
    <style:style style:name="T155_3" style:family="text">
      <style:text-properties fo:font-size="10pt" style:font-size-asian="10pt" style:font-name-complex="Arial" style:font-size-complex="10pt" fo:language="en" fo:country="US"/>
    </style:style>
    <style:style style:name="T155_4" style:family="text">
      <style:text-properties fo:font-size="10pt" style:font-size-asian="10pt" style:font-name-complex="Arial" style:font-size-complex="10pt" fo:language="en" fo:country="US"/>
    </style:style>
    <style:style style:name="T155_5" style:family="text">
      <style:text-properties fo:font-size="10pt" style:font-size-asian="10pt" style:font-name-complex="Arial" style:font-size-complex="10pt" fo:language="en" fo:country="US"/>
    </style:style>
    <style:style style:name="T155_6" style:family="text">
      <style:text-properties fo:font-size="10pt" style:font-size-asian="10pt" style:font-name-complex="Arial" style:font-size-complex="10pt" fo:language="en" fo:country="US"/>
    </style:style>
    <style:style style:name="T155_7" style:family="text">
      <style:text-properties fo:font-size="10pt" style:font-size-asian="10pt" style:font-name-complex="Arial" style:font-size-complex="10pt" fo:language="en" fo:country="US"/>
    </style:style>
    <style:style style:name="T155_8" style:family="text">
      <style:text-properties fo:font-size="10pt" style:font-size-asian="10pt" style:font-name-complex="Arial" style:font-size-complex="10pt" fo:language="en" fo:country="US"/>
    </style:style>
    <style:style style:name="T155_9" style:family="text">
      <style:text-properties fo:font-size="10pt" style:font-size-asian="10pt" style:font-name-complex="Arial" style:font-size-complex="10pt" fo:language="en" fo:country="US"/>
    </style:style>
    <style:style style:name="T155_10" style:family="text">
      <style:text-properties fo:font-size="10pt" style:font-size-asian="10pt" style:font-name-complex="Arial" style:font-size-complex="10pt" fo:language="en" fo:country="US"/>
    </style:style>
    <style:style style:name="T155_11" style:family="text">
      <style:text-properties fo:font-size="10pt" style:font-size-asian="10pt" style:font-name-complex="Arial" style:font-size-complex="10pt" fo:language="en" fo:country="US"/>
    </style:style>
    <style:style style:name="T155_12" style:family="text">
      <style:text-properties fo:font-size="10pt" style:font-size-asian="10pt" style:font-name-complex="Arial" style:font-size-complex="10pt" fo:language="en" fo:country="US"/>
    </style:style>
    <style:style style:name="T155_13" style:family="text">
      <style:text-properties fo:font-size="10pt" style:font-size-asian="10pt" style:font-name-complex="Arial" style:font-size-complex="10pt" fo:language="en" fo:country="US"/>
    </style:style>
    <style:style style:name="T155_14" style:family="text">
      <style:text-properties fo:font-size="10pt" style:font-size-asian="10pt" style:font-name-complex="Arial" style:font-size-complex="10pt" fo:language="en" fo:country="US"/>
    </style:style>
    <style:style style:name="T155_15" style:family="text">
      <style:text-properties fo:font-size="10pt" style:font-size-asian="10pt" style:font-name-complex="Arial" style:font-size-complex="10pt" fo:language="en" fo:country="US"/>
    </style:style>
    <style:style style:name="T155_16" style:family="text">
      <style:text-properties fo:font-size="10pt" style:font-size-asian="10pt" style:font-name-complex="Arial" style:font-size-complex="10pt" fo:language="en" fo:country="US"/>
    </style:style>
    <style:style style:name="T155_17" style:family="text">
      <style:text-properties fo:font-size="10pt" style:font-size-asian="10pt" style:font-name-complex="Arial" style:font-size-complex="10pt" fo:language="en" fo:country="US"/>
    </style:style>
    <style:style style:name="T155_18" style:family="text">
      <style:text-properties fo:font-size="10pt" style:font-size-asian="10pt" style:font-name-complex="Arial" style:font-size-complex="10pt" fo:language="en" fo:country="US"/>
    </style:style>
    <style:style style:name="T155_19" style:family="text">
      <style:text-properties fo:font-size="10pt" style:font-size-asian="10pt" style:font-name-complex="Arial" style:font-size-complex="10pt" fo:language="en" fo:country="US"/>
    </style:style>
    <style:style style:name="P156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57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15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58_1" style:family="text">
      <style:text-properties fo:font-style="normal" style:font-style-asian="normal" style:font-name-complex="Arial"/>
    </style:style>
    <style:style style:name="T158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Table5" style:family="table">
      <style:table-properties table:align="left" style:width="16.503cm" fo:margin-left="-0.259cm"/>
    </style:style>
    <style:style style:name="Column18" style:family="table-column">
      <style:table-column-properties style:column-width="3.013cm"/>
    </style:style>
    <style:style style:name="Column19" style:family="table-column">
      <style:table-column-properties style:column-width="1.087cm"/>
    </style:style>
    <style:style style:name="Column20" style:family="table-column">
      <style:table-column-properties style:column-width="1.653cm"/>
    </style:style>
    <style:style style:name="Column21" style:family="table-column">
      <style:table-column-properties style:column-width="5.791cm"/>
    </style:style>
    <style:style style:name="Column22" style:family="table-column">
      <style:table-column-properties style:column-width="4.96cm"/>
    </style:style>
    <style:style style:name="Row18" style:family="table-row">
      <style:table-row-properties style:min-row-height="0.863cm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6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16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19" style:family="table-row">
      <style:table-row-properties style:min-row-height="0.612cm"/>
    </style:style>
    <style:style style:name="Cell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0" style:family="table-row">
      <style:table-row-properties style:min-row-height="0.609cm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69" style:family="paragraph" style:parent-style-name="Normal">
      <style:text-properties style:font-name-complex="Arial" fo:font-weight="bold" style:font-weight-asian="bold"/>
    </style:style>
    <style:style style:name="Table6" style:family="table">
      <style:table-properties table:align="left" style:width="16.494cm" fo:margin-left="0cm"/>
    </style:style>
    <style:style style:name="Column23" style:family="table-column">
      <style:table-column-properties style:column-width="2.759cm"/>
    </style:style>
    <style:style style:name="Column24" style:family="table-column">
      <style:table-column-properties style:column-width="3.484cm"/>
    </style:style>
    <style:style style:name="Column25" style:family="table-column">
      <style:table-column-properties style:column-width="10.252cm"/>
    </style:style>
    <style:style style:name="Row21" style:family="table-row">
      <style:table-row-properties style:min-row-height="0.482cm"/>
    </style:style>
    <style:style style:name="Cell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2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17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7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7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7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8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9" style:family="paragraph" style:parent-style-name="Normal">
      <style:paragraph-properties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8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8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8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5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8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4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8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89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0_2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5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19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19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0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7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20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6_9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206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7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8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8_2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9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0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0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1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2" style:family="paragraph" style:parent-style-name="List_20_Paragraph">
      <style:paragraph-properties fo:text-indent="-0.635cm" fo:line-height="100%" fo:margin-bottom="0.423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2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6" style:family="table-row">
      <style:table-row-properties style:min-row-height="0.529cm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100%" fo:margin-bottom="0cm"/>
    </style:style>
    <style:style style:name="T21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9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0" style:family="paragraph" style:parent-style-name="Normal"/>
    <style:style style:name="T2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1" style:family="paragraph" style:parent-style-name="Normal"/>
    <style:style style:name="T22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21_2" style:family="text">
      <style:text-properties fo:font-size="11pt" style:font-size-asian="11pt" style:font-name-complex="Arial" style:font-size-complex="11pt"/>
    </style:style>
    <style:style style:name="P222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223" style:family="paragraph" style:parent-style-name="Normal"/>
    <style:style style:name="T223_1" style:family="text">
      <style:text-properties fo:font-size="10pt" style:font-name-asian="Arial" style:font-size-asian="10pt" style:font-name-complex="Arial" style:font-size-complex="10pt"/>
    </style:style>
    <style:style style:name="T223_2" style:family="text">
      <style:text-properties fo:font-size="10pt" style:font-name-asian="Arial" style:font-size-asian="10pt" style:font-name-complex="Arial" style:font-size-complex="10pt"/>
    </style:style>
    <style:style style:name="T223_3" style:family="text">
      <style:text-properties fo:font-size="10pt" style:font-name-asian="Arial" style:font-size-asian="10pt" style:font-name-complex="Arial" style:font-size-complex="10pt"/>
    </style:style>
    <style:style style:name="T223_4" style:family="text">
      <style:text-properties fo:font-size="10pt" style:font-name-asian="Arial" style:font-size-asian="10pt" style:font-name-complex="Arial" style:font-size-complex="10pt"/>
    </style:style>
    <style:style style:name="T223_5" style:family="text">
      <style:text-properties fo:font-size="10pt" style:font-name-asian="Arial" style:font-size-asian="10pt" style:font-name-complex="Arial" style:font-size-complex="10pt"/>
    </style:style>
    <style:style style:name="T223_6" style:family="text">
      <style:text-properties fo:font-size="10pt" style:font-name-asian="Arial" style:font-size-asian="10pt" style:font-name-complex="Arial" style:font-size-complex="10pt"/>
    </style:style>
    <style:style style:name="T223_7" style:family="text">
      <style:text-properties fo:font-size="10pt" style:font-name-asian="Arial" style:font-size-asian="10pt" style:font-name-complex="Arial" style:font-size-complex="10pt"/>
    </style:style>
    <style:style style:name="T223_8" style:family="text">
      <style:text-properties fo:font-size="10pt" style:font-name-asian="Arial" style:font-size-asian="10pt" style:font-name-complex="Arial" style:font-size-complex="10pt"/>
    </style:style>
    <style:style style:name="T223_9" style:family="text">
      <style:text-properties fo:font-size="10pt" style:font-name-asian="Arial" style:font-size-asian="10pt" style:font-name-complex="Arial" style:font-size-complex="10pt"/>
    </style:style>
    <style:style style:name="T223_10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23_11" style:family="text">
      <style:text-properties fo:font-size="10pt" style:font-name-asian="Arial" style:font-size-asian="10pt" style:font-name-complex="Arial" style:font-size-complex="10pt"/>
    </style:style>
    <style:style style:name="T223_12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23_13" style:family="text">
      <style:text-properties fo:font-size="10pt" style:font-name-asian="Arial" style:font-size-asian="10pt" style:font-name-complex="Arial" style:font-size-complex="10pt"/>
    </style:style>
    <style:style style:name="T223_14" style:family="text">
      <style:text-properties fo:font-size="10pt" style:font-name-asian="Arial" style:font-size-asian="10pt" style:font-name-complex="Arial" style:font-size-complex="10pt"/>
    </style:style>
    <style:style style:name="T223_15" style:family="text">
      <style:text-properties fo:font-size="10pt" style:font-name-asian="Arial" style:font-size-asian="10pt" style:font-name-complex="Arial" style:font-size-complex="10pt"/>
    </style:style>
    <style:style style:name="T223_16" style:family="text">
      <style:text-properties fo:font-size="10pt" style:font-name-asian="Arial" style:font-size-asian="10pt" style:font-name-complex="Arial" style:font-size-complex="10pt"/>
    </style:style>
    <style:style style:name="T223_17" style:family="text">
      <style:text-properties fo:font-size="10pt" style:font-name-asian="Arial" style:font-size-asian="10pt" style:font-name-complex="Arial" style:font-size-complex="10pt"/>
    </style:style>
    <style:style style:name="T223_18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23_19" style:family="text">
      <style:text-properties fo:font-size="10pt" style:font-name-asian="Arial" style:font-size-asian="10pt" style:font-name-complex="Arial" style:font-size-complex="10pt"/>
    </style:style>
    <style:style style:name="T223_20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23_21" style:family="text">
      <style:text-properties fo:font-size="10pt" style:font-name-asian="Arial" style:font-size-asian="10pt" style:font-name-complex="Arial" style:font-size-complex="10pt"/>
    </style:style>
    <style:style style:name="P22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25" style:family="paragraph" style:parent-style-name="Normal"/>
    <style:style style:name="T22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26" style:family="paragraph" style:parent-style-name="Normal"/>
    <style:style style:name="T226_1" style:family="text">
      <style:text-properties fo:font-size="10pt" style:font-name-asian="Arial" style:font-size-asian="10pt" style:font-name-complex="Arial" style:font-size-complex="10pt"/>
    </style:style>
    <style:style style:name="T226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26_3" style:family="text">
      <style:text-properties fo:font-size="10pt" style:font-name-asian="Arial" style:font-size-asian="10pt" style:font-name-complex="Arial" style:font-size-complex="10pt"/>
    </style:style>
    <style:style style:name="T226_4" style:family="text">
      <style:text-properties fo:font-size="10pt" style:font-name-asian="Arial" style:font-size-asian="10pt" style:font-name-complex="Arial" style:font-size-complex="10pt"/>
    </style:style>
    <style:style style:name="T226_5" style:family="text">
      <style:text-properties fo:font-size="10pt" style:font-name-asian="Arial" style:font-size-asian="10pt" style:font-name-complex="Arial" style:font-size-complex="10pt"/>
    </style:style>
    <style:style style:name="T226_6" style:family="text">
      <style:text-properties fo:font-size="10pt" style:font-name-asian="Arial" style:font-size-asian="10pt" style:font-name-complex="Arial" style:font-size-complex="10pt"/>
    </style:style>
    <style:style style:name="T226_7" style:family="text">
      <style:text-properties fo:font-size="10pt" style:font-name-asian="Arial" style:font-size-asian="10pt" style:font-name-complex="Arial" style:font-size-complex="10pt"/>
    </style:style>
    <style:style style:name="T226_8" style:family="text">
      <style:text-properties fo:font-size="10pt" style:font-name-asian="Arial" style:font-size-asian="10pt" style:font-name-complex="Arial" style:font-size-complex="10pt"/>
    </style:style>
    <style:style style:name="P227" style:family="paragraph" style:parent-style-name="Normal"/>
    <style:style style:name="T227_1" style:family="text">
      <style:text-properties fo:font-size="10pt" style:font-name-asian="Arial" style:font-size-asian="10pt" style:font-name-complex="Arial" style:font-size-complex="10pt"/>
    </style:style>
    <style:style style:name="T227_2" style:family="text">
      <style:text-properties fo:font-size="10pt" style:font-name-asian="Arial" style:font-size-asian="10pt" style:font-name-complex="Arial" style:font-size-complex="10pt"/>
    </style:style>
    <style:style style:name="T227_3" style:family="text">
      <style:text-properties fo:font-size="10pt" style:font-name-asian="Arial" style:font-size-asian="10pt" style:font-name-complex="Arial" style:font-size-complex="10pt"/>
    </style:style>
    <style:style style:name="T227_4" style:family="text">
      <style:text-properties fo:font-size="10pt" style:font-name-asian="Arial" style:font-size-asian="10pt" style:font-name-complex="Arial" style:font-size-complex="10pt"/>
    </style:style>
    <style:style style:name="T227_5" style:family="text">
      <style:text-properties fo:font-size="10pt" style:font-name-asian="Arial" style:font-size-asian="10pt" style:font-name-complex="Arial" style:font-size-complex="10pt"/>
    </style:style>
    <style:style style:name="T227_6" style:family="text">
      <style:text-properties fo:font-size="10pt" style:font-name-asian="Arial" style:font-size-asian="10pt" style:font-name-complex="Arial" style:font-size-complex="10pt"/>
    </style:style>
    <style:style style:name="P228" style:family="paragraph" style:parent-style-name="Normal"/>
    <style:style style:name="T228_1" style:family="text"/>
    <style:style style:name="T228_2" style:family="text">
      <style:text-properties fo:font-size="10pt" style:font-name-asian="Arial" style:font-size-asian="10pt" style:font-name-complex="Arial" style:font-size-complex="10pt"/>
    </style:style>
    <style:style style:name="T228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5" style:family="text">
      <style:text-properties fo:font-size="10pt" style:font-name-asian="Arial" style:font-size-asian="10pt" style:font-name-complex="Arial" style:font-size-complex="10pt"/>
    </style:style>
    <style:style style:name="T228_6" style:family="text">
      <style:text-properties fo:font-size="10pt" style:font-name-asian="Arial" style:font-size-asian="10pt" style:font-name-complex="Arial" style:font-size-complex="10pt"/>
    </style:style>
    <style:style style:name="T228_7" style:family="text">
      <style:text-properties fo:font-size="10pt" style:font-name-asian="Arial" style:font-size-asian="10pt" style:font-name-complex="Arial" style:font-size-complex="10pt"/>
    </style:style>
    <style:style style:name="T228_8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9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10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1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1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1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28_14" style:family="text">
      <style:text-properties fo:font-size="10pt" style:font-name-asian="Arial" style:font-size-asian="10pt" style:font-name-complex="Arial" style:font-size-complex="10pt"/>
    </style:style>
    <style:style style:name="T228_15" style:family="text">
      <style:text-properties fo:font-size="10pt" style:font-name-asian="Arial" style:font-size-asian="10pt" style:font-name-complex="Arial" style:font-size-complex="10pt"/>
    </style:style>
    <style:style style:name="T228_16" style:family="text">
      <style:text-properties fo:font-size="10pt" style:font-name-asian="Arial" style:font-size-asian="10pt" style:font-name-complex="Arial" style:font-size-complex="10pt"/>
    </style:style>
    <style:style style:name="T228_17" style:family="text">
      <style:text-properties fo:font-size="10pt" style:font-name-asian="Arial" style:font-size-asian="10pt" style:font-name-complex="Arial" style:font-size-complex="10pt"/>
    </style:style>
    <style:style style:name="T228_18" style:family="text">
      <style:text-properties fo:font-size="10pt" style:font-name-asian="Arial" style:font-size-asian="10pt" style:font-name-complex="Arial" style:font-size-complex="10pt"/>
    </style:style>
    <style:style style:name="T228_19" style:family="text">
      <style:text-properties fo:font-size="10pt" style:font-name-asian="Arial" style:font-size-asian="10pt" style:font-name-complex="Arial" style:font-size-complex="10pt"/>
    </style:style>
    <style:style style:name="T228_20" style:family="text">
      <style:text-properties fo:font-size="10pt" style:font-name-asian="Arial" style:font-size-asian="10pt" style:font-name-complex="Arial" style:font-size-complex="10pt"/>
    </style:style>
    <style:style style:name="T228_21" style:family="text">
      <style:text-properties fo:font-size="10pt" style:font-name-asian="Arial" style:font-size-asian="10pt" style:font-name-complex="Arial" style:font-size-complex="10pt"/>
    </style:style>
    <style:style style:name="T228_22" style:family="text">
      <style:text-properties fo:font-size="10pt" style:font-name-asian="Arial" style:font-size-asian="10pt" style:font-name-complex="Arial" style:font-size-complex="10pt"/>
    </style:style>
    <style:style style:name="T228_23" style:family="text">
      <style:text-properties fo:font-size="10pt" style:font-name-asian="Arial" style:font-size-asian="10pt" style:font-name-complex="Arial" style:font-size-complex="10pt"/>
    </style:style>
    <style:style style:name="T228_24" style:family="text">
      <style:text-properties fo:font-size="10pt" style:font-name-asian="Arial" style:font-size-asian="10pt" style:font-name-complex="Arial" style:font-size-complex="10pt"/>
    </style:style>
    <style:style style:name="T228_25" style:family="text">
      <style:text-properties fo:font-size="10pt" style:font-name-asian="Arial" style:font-size-asian="10pt" style:font-name-complex="Arial" style:font-size-complex="10pt"/>
    </style:style>
    <style:style style:name="T228_26" style:family="text">
      <style:text-properties fo:font-size="10pt" style:font-name-asian="Arial" style:font-size-asian="10pt" style:font-name-complex="Arial" style:font-size-complex="10pt"/>
    </style:style>
    <style:style style:name="T228_27" style:family="text">
      <style:text-properties fo:font-size="10pt" style:font-name-asian="Arial" style:font-size-asian="10pt" style:font-name-complex="Arial" style:font-size-complex="10pt"/>
    </style:style>
    <style:style style:name="T228_28" style:family="text">
      <style:text-properties fo:font-size="10pt" style:font-name-asian="Arial" style:font-size-asian="10pt" style:font-name-complex="Arial" style:font-size-complex="10pt"/>
    </style:style>
    <style:style style:name="T228_29" style:family="text">
      <style:text-properties fo:font-size="10pt" style:font-name-asian="Arial" style:font-size-asian="10pt" style:font-name-complex="Arial" style:font-size-complex="10pt"/>
    </style:style>
    <style:style style:name="T228_30" style:family="text">
      <style:text-properties fo:font-size="10pt" style:font-name-asian="Arial" style:font-size-asian="10pt" style:font-name-complex="Arial" style:font-size-complex="10pt"/>
    </style:style>
    <style:style style:name="T228_31" style:family="text">
      <style:text-properties fo:font-size="10pt" style:font-name-asian="Arial" style:font-size-asian="10pt" style:font-name-complex="Arial" style:font-size-complex="10pt"/>
    </style:style>
    <style:style style:name="T228_32" style:family="text">
      <style:text-properties fo:font-size="10pt" style:font-name-asian="Arial" style:font-size-asian="10pt" style:font-name-complex="Arial" style:font-size-complex="10pt"/>
    </style:style>
    <style:style style:name="P229" style:family="paragraph" style:parent-style-name="Normal"/>
    <style:style style:name="T229_1" style:family="text">
      <style:text-properties style:font-name-complex="Arial"/>
    </style:style>
    <style:style style:name="P230" style:family="paragraph" style:parent-style-name="Normal"/>
    <style:style style:name="T230_1" style:family="text">
      <style:text-properties fo:font-size="10pt" style:font-name-asian="Arial" style:font-size-asian="10pt" style:font-name-complex="Arial" style:font-size-complex="10pt"/>
    </style:style>
    <style:style style:name="T230_2" style:family="text">
      <style:text-properties fo:font-size="10pt" style:font-name-asian="Arial" style:font-size-asian="10pt" style:font-name-complex="Arial" style:font-size-complex="10pt"/>
    </style:style>
    <style:style style:name="T230_3" style:family="text">
      <style:text-properties fo:font-size="10pt" style:font-name-asian="Arial" style:font-size-asian="10pt" style:font-name-complex="Arial" style:font-size-complex="10pt"/>
    </style:style>
    <style:style style:name="T230_4" style:family="text">
      <style:text-properties fo:font-size="10pt" style:font-name-asian="Arial" style:font-size-asian="10pt" style:font-name-complex="Arial" style:font-size-complex="10pt"/>
    </style:style>
    <style:style style:name="T230_5" style:family="text">
      <style:text-properties fo:font-size="10pt" style:font-size-asian="10pt" style:font-name-complex="Arial" style:font-size-complex="10pt"/>
    </style:style>
    <style:style style:name="T230_6" style:family="text">
      <style:text-properties fo:font-size="10pt" style:font-size-asian="10pt" style:font-name-complex="Arial" style:font-size-complex="10pt"/>
    </style:style>
    <style:style style:name="T230_7" style:family="text">
      <style:text-properties fo:font-size="10pt" style:font-size-asian="10pt" style:font-name-complex="Arial" style:font-size-complex="10pt"/>
    </style:style>
    <style:style style:name="T230_8" style:family="text">
      <style:text-properties fo:font-size="10pt" style:font-name-asian="Arial" style:font-size-asian="10pt" style:font-name-complex="Arial" style:font-size-complex="10pt"/>
    </style:style>
    <style:style style:name="T230_9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30_10" style:family="text">
      <style:text-properties fo:font-size="10pt" style:font-name-asian="Arial" style:font-size-asian="10pt" style:font-name-complex="Arial" style:font-size-complex="10pt"/>
    </style:style>
    <style:style style:name="T230_1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30_12" style:family="text">
      <style:text-properties fo:font-size="10pt" style:font-name-asian="Arial" style:font-size-asian="10pt" style:font-name-complex="Arial" style:font-size-complex="10pt"/>
    </style:style>
    <style:style style:name="T230_13" style:family="text">
      <style:text-properties fo:font-size="10pt" style:font-name-asian="Arial" style:font-size-asian="10pt" style:font-name-complex="Arial" style:font-size-complex="10pt"/>
    </style:style>
    <style:style style:name="T230_14" style:family="text">
      <style:text-properties fo:font-size="10pt" style:font-name-asian="Arial" style:font-size-asian="10pt" style:font-name-complex="Arial" style:font-size-complex="10pt"/>
    </style:style>
    <style:style style:name="T230_15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30_16" style:family="text">
      <style:text-properties fo:font-size="10pt" style:font-name-asian="Arial" style:font-size-asian="10pt" style:font-name-complex="Arial" style:font-size-complex="10pt"/>
    </style:style>
    <style:style style:name="T230_17" style:family="text">
      <style:text-properties fo:font-size="10pt" style:font-name-asian="Arial" style:font-size-asian="10pt" style:font-name-complex="Arial" style:font-size-complex="10pt"/>
    </style:style>
    <style:style style:name="T230_18" style:family="text">
      <style:text-properties fo:font-size="10pt" style:font-name-asian="Arial" style:font-size-asian="10pt" style:font-name-complex="Arial" style:font-size-complex="10pt"/>
    </style:style>
    <style:style style:name="P23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32" style:family="paragraph" style:parent-style-name="Normal"/>
    <style:style style:name="T23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33" style:family="paragraph" style:parent-style-name="Normal"/>
    <style:style style:name="T233_1" style:family="text">
      <style:text-properties fo:font-size="10pt" style:font-name-asian="Arial" style:font-size-asian="10pt" style:font-name-complex="Arial" style:font-size-complex="10pt"/>
    </style:style>
    <style:style style:name="T233_2" style:family="text">
      <style:text-properties fo:font-size="10pt" style:font-name-asian="Arial" style:font-size-asian="10pt" style:font-name-complex="Arial" style:font-size-complex="10pt"/>
    </style:style>
    <style:style style:name="T233_3" style:family="text">
      <style:text-properties fo:font-size="10pt" style:font-name-asian="Arial" style:font-size-asian="10pt" style:font-name-complex="Arial" style:font-size-complex="10pt"/>
    </style:style>
    <style:style style:name="T233_4" style:family="text">
      <style:text-properties fo:font-size="10pt" style:font-name-asian="Arial" style:font-size-asian="10pt" style:font-name-complex="Arial" style:font-size-complex="10pt"/>
    </style:style>
    <style:style style:name="T233_5" style:family="text">
      <style:text-properties fo:font-size="10pt" style:font-name-asian="Arial" style:font-size-asian="10pt" style:font-name-complex="Arial" style:font-size-complex="10pt"/>
    </style:style>
    <style:style style:name="T233_6" style:family="text">
      <style:text-properties fo:font-size="10pt" style:font-name-asian="Arial" style:font-size-asian="10pt" style:font-name-complex="Arial" style:font-size-complex="10pt"/>
    </style:style>
    <style:style style:name="T233_7" style:family="text">
      <style:text-properties fo:font-size="10pt" style:font-name-asian="Arial" style:font-size-asian="10pt" style:font-name-complex="Arial" style:font-size-complex="10pt"/>
    </style:style>
    <style:style style:name="T233_8" style:family="text">
      <style:text-properties fo:font-size="10pt" style:font-name-asian="Arial" style:font-size-asian="10pt" style:font-name-complex="Arial" style:font-size-complex="10pt"/>
    </style:style>
    <style:style style:name="P23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35" style:family="paragraph" style:parent-style-name="Normal"/>
    <style:style style:name="T235_1" style:family="text">
      <style:text-properties fo:font-size="10pt" style:font-name-asian="Arial" style:font-size-asian="10pt" style:font-name-complex="Arial" style:font-size-complex="10pt"/>
    </style:style>
    <style:style style:name="T235_2" style:family="text">
      <style:text-properties fo:font-size="10pt" style:font-name-asian="Arial" style:font-size-asian="10pt" style:font-name-complex="Arial" style:font-size-complex="10pt"/>
    </style:style>
    <style:style style:name="T235_3" style:family="text">
      <style:text-properties fo:font-size="10pt" style:font-name-asian="Arial" style:font-size-asian="10pt" style:font-name-complex="Arial" style:font-size-complex="10pt"/>
    </style:style>
    <style:style style:name="T235_4" style:family="text">
      <style:text-properties fo:font-size="10pt" style:font-name-asian="Arial" style:font-size-asian="10pt" style:font-name-complex="Arial" style:font-size-complex="10pt"/>
    </style:style>
    <style:style style:name="T235_5" style:family="text">
      <style:text-properties fo:font-size="10pt" style:font-name-asian="Arial" style:font-size-asian="10pt" style:font-name-complex="Arial" style:font-size-complex="10pt"/>
    </style:style>
    <style:style style:name="T235_6" style:family="text">
      <style:text-properties fo:font-size="10pt" style:font-name-asian="Arial" style:font-size-asian="10pt" style:font-name-complex="Arial" style:font-size-complex="10pt"/>
    </style:style>
    <style:style style:name="T235_7" style:family="text">
      <style:text-properties fo:font-size="10pt" style:font-name-asian="Arial" style:font-size-asian="10pt" style:font-name-complex="Arial" style:font-size-complex="10pt"/>
    </style:style>
    <style:style style:name="P23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37" style:family="paragraph" style:parent-style-name="Normal"/>
    <style:style style:name="T237_1" style:family="text">
      <style:text-properties fo:font-size="10pt" style:font-name-asian="Arial" style:font-size-asian="10pt" style:font-name-complex="Arial" style:font-size-complex="10pt"/>
    </style:style>
    <style:style style:name="T237_2" style:family="text">
      <style:text-properties fo:font-size="10pt" style:font-name-asian="Arial" style:font-size-asian="10pt" style:font-name-complex="Arial" style:font-size-complex="10pt"/>
    </style:style>
    <style:style style:name="T237_3" style:family="text">
      <style:text-properties fo:font-size="10pt" style:font-name-asian="Arial" style:font-size-asian="10pt" style:font-name-complex="Arial" style:font-size-complex="10pt"/>
    </style:style>
    <style:style style:name="T237_4" style:family="text">
      <style:text-properties fo:font-size="10pt" style:font-name-asian="Arial" style:font-size-asian="10pt" style:font-name-complex="Arial" style:font-size-complex="10pt"/>
    </style:style>
    <style:style style:name="T237_5" style:family="text">
      <style:text-properties fo:font-size="10pt" style:font-name-asian="Arial" style:font-size-asian="10pt" style:font-name-complex="Arial" style:font-size-complex="10pt"/>
    </style:style>
    <style:style style:name="T237_6" style:family="text">
      <style:text-properties fo:font-size="10pt" style:font-name-asian="Arial" style:font-size-asian="10pt" style:font-name-complex="Arial" style:font-size-complex="10pt"/>
    </style:style>
    <style:style style:name="T237_7" style:family="text">
      <style:text-properties fo:font-size="10pt" style:font-name-asian="Arial" style:font-size-asian="10pt" style:font-name-complex="Arial" style:font-size-complex="10pt"/>
    </style:style>
    <style:style style:name="T237_8" style:family="text">
      <style:text-properties fo:font-size="10pt" style:font-name-asian="Arial" style:font-size-asian="10pt" style:font-name-complex="Arial" style:font-size-complex="10pt"/>
    </style:style>
    <style:style style:name="T237_9" style:family="text">
      <style:text-properties fo:font-size="10pt" style:font-name-asian="Arial" style:font-size-asian="10pt" style:font-name-complex="Arial" style:font-size-complex="10pt"/>
    </style:style>
    <style:style style:name="T237_10" style:family="text">
      <style:text-properties fo:font-size="10pt" style:font-name-asian="Arial" style:font-size-asian="10pt" style:font-name-complex="Arial" style:font-size-complex="10pt"/>
    </style:style>
    <style:style style:name="T237_11" style:family="text">
      <style:text-properties fo:font-size="10pt" style:font-name-asian="Arial" style:font-size-asian="10pt" style:font-name-complex="Arial" style:font-size-complex="10pt"/>
    </style:style>
    <style:style style:name="T237_12" style:family="text">
      <style:text-properties fo:font-size="10pt" style:font-name-asian="Arial" style:font-size-asian="10pt" style:font-name-complex="Arial" style:font-size-complex="10pt"/>
    </style:style>
    <style:style style:name="T237_13" style:family="text">
      <style:text-properties fo:font-size="10pt" style:font-name-asian="Arial" style:font-size-asian="10pt" style:font-name-complex="Arial" style:font-size-complex="10pt"/>
    </style:style>
    <style:style style:name="T237_14" style:family="text">
      <style:text-properties fo:font-size="10pt" style:font-name-asian="Arial" style:font-size-asian="10pt" style:font-name-complex="Arial" style:font-size-complex="10pt"/>
    </style:style>
    <style:style style:name="T237_15" style:family="text">
      <style:text-properties fo:font-size="10pt" style:font-name-asian="Arial" style:font-size-asian="10pt" style:font-name-complex="Arial" style:font-size-complex="10pt"/>
    </style:style>
    <style:style style:name="P23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39" style:family="paragraph" style:parent-style-name="Normal"/>
    <style:style style:name="T23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39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39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40" style:family="paragraph" style:parent-style-name="Normal"/>
    <style:style style:name="T240_1" style:family="text">
      <style:text-properties fo:font-size="10pt" style:font-name-asian="Arial" style:font-size-asian="10pt" style:font-name-complex="Arial" style:font-size-complex="10pt"/>
    </style:style>
    <style:style style:name="T240_2" style:family="text">
      <style:text-properties fo:font-size="10pt" style:font-name-asian="Arial" style:font-size-asian="10pt" style:font-name-complex="Arial" style:font-size-complex="10pt"/>
    </style:style>
    <style:style style:name="T240_3" style:family="text">
      <style:text-properties fo:font-size="10pt" style:font-name-asian="Arial" style:font-size-asian="10pt" style:font-name-complex="Arial" style:font-size-complex="10pt"/>
    </style:style>
    <style:style style:name="T240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40_5" style:family="text">
      <style:text-properties fo:font-size="10pt" style:font-name-asian="Arial" style:font-size-asian="10pt" style:font-name-complex="Arial" style:font-size-complex="10pt"/>
    </style:style>
    <style:style style:name="T240_6" style:family="text">
      <style:text-properties fo:font-size="10pt" style:font-name-asian="Arial" style:font-size-asian="10pt" style:font-name-complex="Arial" style:font-size-complex="10pt"/>
    </style:style>
    <style:style style:name="T240_7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40_8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40_9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40_10" style:family="text">
      <style:text-properties fo:font-size="10pt" style:font-name-asian="Arial" style:font-size-asian="10pt" style:font-name-complex="Arial" style:font-size-complex="10pt"/>
    </style:style>
    <style:style style:name="T240_11" style:family="text">
      <style:text-properties fo:font-size="10pt" style:font-name-asian="Arial" style:font-size-asian="10pt" style:font-name-complex="Arial" style:font-size-complex="10pt"/>
    </style:style>
    <style:style style:name="T240_12" style:family="text">
      <style:text-properties fo:font-size="10pt" style:font-name-asian="Arial" style:font-size-asian="10pt" style:font-name-complex="Arial" style:font-size-complex="10pt"/>
    </style:style>
    <style:style style:name="T240_13" style:family="text">
      <style:text-properties fo:font-size="10pt" style:font-name-asian="Arial" style:font-size-asian="10pt" style:font-name-complex="Arial" style:font-size-complex="10pt"/>
    </style:style>
    <style:style style:name="T240_14" style:family="text">
      <style:text-properties fo:font-size="10pt" style:font-name-asian="Arial" style:font-size-asian="10pt" style:font-name-complex="Arial" style:font-size-complex="10pt"/>
    </style:style>
    <style:style style:name="P24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4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43" style:family="paragraph" style:parent-style-name="Normal"/>
    <style:style style:name="T24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4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45" style:family="paragraph" style:parent-style-name="Normal"/>
    <style:style style:name="T245_1" style:family="text">
      <style:text-properties fo:font-size="10pt" style:font-size-asian="10pt" style:font-name-complex="Arial" style:font-size-complex="10pt"/>
    </style:style>
    <style:style style:name="T245_2" style:family="text">
      <style:text-properties fo:font-size="10pt" style:font-size-asian="10pt" style:font-name-complex="Arial" style:font-size-complex="10pt"/>
    </style:style>
    <style:style style:name="T245_3" style:family="text">
      <style:text-properties fo:font-size="10pt" style:font-size-asian="10pt" style:font-name-complex="Arial" style:font-size-complex="10pt"/>
    </style:style>
    <style:style style:name="T245_4" style:family="text">
      <style:text-properties fo:font-size="10pt" style:font-size-asian="10pt" style:font-name-complex="Arial" style:font-size-complex="10pt"/>
    </style:style>
    <style:style style:name="T245_5" style:family="text">
      <style:text-properties fo:font-size="10pt" style:font-size-asian="10pt" style:font-name-complex="Arial" style:font-size-complex="10pt"/>
    </style:style>
    <style:style style:name="T245_6" style:family="text">
      <style:text-properties fo:font-size="10pt" style:font-size-asian="10pt" style:font-name-complex="Arial" style:font-size-complex="10pt"/>
    </style:style>
    <style:style style:name="T245_7" style:family="text">
      <style:text-properties fo:font-size="10pt" style:font-size-asian="10pt" style:font-name-complex="Arial" style:font-size-complex="10pt"/>
    </style:style>
    <style:style style:name="T245_8" style:family="text">
      <style:text-properties fo:font-size="10pt" style:font-size-asian="10pt" style:font-name-complex="Arial" style:font-size-complex="10pt"/>
    </style:style>
    <style:style style:name="T245_9" style:family="text">
      <style:text-properties fo:font-size="10pt" style:font-size-asian="10pt" style:font-name-complex="Arial" style:font-size-complex="10pt"/>
    </style:style>
    <style:style style:name="T245_10" style:family="text">
      <style:text-properties fo:font-size="10pt" style:font-size-asian="10pt" style:font-name-complex="Arial" style:font-size-complex="10pt"/>
    </style:style>
    <style:style style:name="T245_11" style:family="text">
      <style:text-properties fo:font-size="10pt" style:font-size-asian="10pt" style:font-name-complex="Arial" style:font-size-complex="10pt"/>
    </style:style>
    <style:style style:name="T245_12" style:family="text">
      <style:text-properties fo:font-size="10pt" style:font-size-asian="10pt" style:font-name-complex="Arial" style:font-size-complex="10pt"/>
    </style:style>
    <style:style style:name="T245_13" style:family="text">
      <style:text-properties fo:font-size="10pt" style:font-size-asian="10pt" style:font-name-complex="Arial" style:font-size-complex="10pt"/>
    </style:style>
    <style:style style:name="T245_14" style:family="text">
      <style:text-properties fo:font-size="10pt" style:font-size-asian="10pt" style:font-name-complex="Arial" style:font-size-complex="10pt"/>
    </style:style>
    <style:style style:name="T245_15" style:family="text">
      <style:text-properties fo:font-size="10pt" style:font-size-asian="10pt" style:font-name-complex="Arial" style:font-size-complex="10pt"/>
    </style:style>
    <style:style style:name="T245_16" style:family="text">
      <style:text-properties fo:font-size="10pt" style:font-size-asian="10pt" style:font-name-complex="Arial" style:font-size-complex="10pt"/>
    </style:style>
    <style:style style:name="T245_17" style:family="text">
      <style:text-properties fo:font-size="10pt" style:font-size-asian="10pt" style:font-name-complex="Arial" style:font-size-complex="10pt"/>
    </style:style>
    <style:style style:name="T245_18" style:family="text">
      <style:text-properties fo:font-size="10pt" style:font-size-asian="10pt" style:font-name-complex="Arial" style:font-size-complex="10pt"/>
    </style:style>
    <style:style style:name="T245_19" style:family="text">
      <style:text-properties fo:font-size="10pt" style:font-name-asian="Arial" style:font-size-asian="10pt" style:font-name-complex="Arial" style:font-size-complex="10pt"/>
    </style:style>
    <style:style style:name="T245_20" style:family="text">
      <style:text-properties fo:font-size="10pt" style:font-name-asian="Arial" style:font-size-asian="10pt" style:font-name-complex="Arial" style:font-size-complex="10pt"/>
    </style:style>
    <style:style style:name="T245_21" style:family="text">
      <style:text-properties fo:font-size="10pt" style:font-name-asian="Arial" style:font-size-asian="10pt" style:font-name-complex="Arial" style:font-size-complex="10pt"/>
    </style:style>
    <style:style style:name="T245_22" style:family="text">
      <style:text-properties fo:font-size="10pt" style:font-name-asian="Arial" style:font-size-asian="10pt" style:font-name-complex="Arial" style:font-size-complex="10pt"/>
    </style:style>
    <style:style style:name="P246" style:family="paragraph" style:parent-style-name="Normal">
      <style:text-properties fo:font-size="10pt" style:font-size-asian="10pt" style:font-name-complex="Arial" style:font-size-complex="10pt"/>
    </style:style>
    <style:style style:name="P247" style:family="paragraph" style:parent-style-name="Normal"/>
    <style:style style:name="T247_1" style:family="text">
      <style:text-properties fo:font-size="10pt" style:font-size-asian="10pt" style:font-name-complex="Arial" style:font-size-complex="10pt"/>
    </style:style>
    <style:style style:name="T247_2" style:family="text">
      <style:text-properties fo:font-size="10pt" style:font-size-asian="10pt" style:font-name-complex="Arial" style:font-size-complex="10pt"/>
    </style:style>
    <style:style style:name="T247_3" style:family="text">
      <style:text-properties fo:font-size="10pt" style:font-size-asian="10pt" style:font-name-complex="Arial" style:font-size-complex="10pt"/>
    </style:style>
    <style:style style:name="T247_4" style:family="text">
      <style:text-properties fo:font-size="10pt" style:font-size-asian="10pt" style:font-name-complex="Arial" style:font-size-complex="10pt"/>
    </style:style>
    <style:style style:name="T247_5" style:family="text">
      <style:text-properties fo:font-size="10pt" style:font-size-asian="10pt" style:font-name-complex="Arial" style:font-size-complex="10pt"/>
    </style:style>
    <style:style style:name="T247_6" style:family="text">
      <style:text-properties fo:font-size="10pt" style:font-size-asian="10pt" style:font-name-complex="Arial" style:font-size-complex="10pt"/>
    </style:style>
    <style:style style:name="T247_7" style:family="text">
      <style:text-properties fo:font-size="10pt" style:font-size-asian="10pt" style:font-name-complex="Arial" style:font-size-complex="10pt"/>
    </style:style>
    <style:style style:name="P248" style:family="paragraph" style:parent-style-name="Normal">
      <style:text-properties fo:font-size="10pt" style:font-size-asian="10pt" style:font-name-complex="Arial" style:font-size-complex="10pt"/>
    </style:style>
    <style:style style:name="P249" style:family="paragraph" style:parent-style-name="Normal"/>
    <style:style style:name="T249_1" style:family="text">
      <style:text-properties fo:font-size="10pt" style:font-size-asian="10pt" style:font-name-complex="Arial" style:font-size-complex="10pt"/>
    </style:style>
    <style:style style:name="T249_2" style:family="text">
      <style:text-properties fo:font-size="10pt" style:font-size-asian="10pt" style:font-name-complex="Arial" style:font-size-complex="10pt"/>
    </style:style>
    <style:style style:name="T249_3" style:family="text">
      <style:text-properties fo:font-size="10pt" style:font-size-asian="10pt" style:font-name-complex="Arial" style:font-size-complex="10pt"/>
    </style:style>
    <style:style style:name="T249_4" style:family="text">
      <style:text-properties style:font-name="Cambria Math" fo:font-size="10pt" style:font-size-asian="10pt" style:font-name-complex="Cambria Math" style:font-size-complex="10pt"/>
    </style:style>
    <style:style style:name="T249_5" style:family="text">
      <style:text-properties fo:font-size="10pt" style:font-size-asian="10pt" style:font-name-complex="Arial" style:font-size-complex="10pt"/>
    </style:style>
    <style:style style:name="T249_6" style:family="text">
      <style:text-properties style:font-name="Cambria Math" fo:font-size="10pt" style:font-size-asian="10pt" style:font-name-complex="Cambria Math" style:font-size-complex="10pt"/>
    </style:style>
    <style:style style:name="T249_7" style:family="text">
      <style:text-properties fo:font-size="10pt" style:font-size-asian="10pt" style:font-name-complex="Arial" style:font-size-complex="10pt"/>
    </style:style>
    <style:style style:name="P250" style:family="paragraph" style:parent-style-name="Normal">
      <style:text-properties fo:font-size="10pt" style:font-size-asian="10pt" style:font-name-complex="Arial" style:font-size-complex="10pt"/>
    </style:style>
    <style:style style:name="P251" style:family="paragraph" style:parent-style-name="Normal"/>
    <style:style style:name="T25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5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2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253" style:family="paragraph" style:parent-style-name="Normal"/>
    <style:style style:name="T253_1" style:family="text">
      <style:text-properties fo:font-size="10pt" style:font-size-asian="10pt" style:font-name-complex="Arial" style:font-size-complex="10pt" fo:font-weight="bold" style:font-weight-asian="bold"/>
    </style:style>
    <style:style style:name="P254" style:family="paragraph" style:parent-style-name="List_20_Paragraph">
      <style:text-properties fo:font-size="10pt" style:font-size-asian="10pt" style:font-name-complex="Arial"/>
    </style:style>
    <style:style style:name="T254_1" style:family="text">
      <style:text-properties fo:font-size="10pt" style:font-size-asian="10pt" style:font-name-complex="Arial"/>
    </style:style>
    <style:style style:name="T254_2" style:family="text">
      <style:text-properties fo:font-size="10pt" style:font-size-asian="10pt" style:font-name-complex="Arial"/>
    </style:style>
    <style:style style:name="T254_3" style:family="text">
      <style:text-properties fo:font-size="10pt" style:font-size-asian="10pt" style:font-name-complex="Arial"/>
    </style:style>
    <style:style style:name="T254_4" style:family="text">
      <style:text-properties fo:font-size="10pt" style:font-size-asian="10pt" style:font-name-complex="Arial"/>
    </style:style>
    <style:style style:name="T254_5" style:family="text">
      <style:text-properties fo:font-size="10pt" style:font-size-asian="10pt" style:font-name-complex="Arial"/>
    </style:style>
    <style:style style:name="T254_6" style:family="text">
      <style:text-properties fo:font-size="10pt" style:font-size-asian="10pt" style:font-name-complex="Arial"/>
    </style:style>
    <style:style style:name="T254_7" style:family="text">
      <style:text-properties style:font-name="Cambria Math" fo:font-size="10pt" style:font-size-asian="10pt" style:font-name-complex="Cambria Math"/>
    </style:style>
    <style:style style:name="T254_8" style:family="text">
      <style:text-properties fo:font-size="10pt" style:font-size-asian="10pt" style:font-name-complex="Arial"/>
    </style:style>
    <style:style style:name="T254_9" style:family="text">
      <style:text-properties style:font-name="Cambria Math" fo:font-size="10pt" style:font-size-asian="10pt" style:font-name-complex="Cambria Math"/>
    </style:style>
    <style:style style:name="T254_10" style:family="text">
      <style:text-properties fo:font-size="10pt" style:font-size-asian="10pt" style:font-name-complex="Arial"/>
    </style:style>
    <style:style style:name="T254_11" style:family="text">
      <style:text-properties fo:font-size="10pt" style:font-size-asian="10pt" style:font-name-complex="Arial"/>
    </style:style>
    <style:style style:name="T254_12" style:family="text">
      <style:text-properties style:font-name="Cambria Math" fo:font-size="10pt" style:font-size-asian="10pt" style:font-name-complex="Cambria Math"/>
    </style:style>
    <style:style style:name="T254_13" style:family="text">
      <style:text-properties fo:font-size="10pt" style:font-size-asian="10pt" style:font-name-complex="Arial"/>
    </style:style>
    <style:style style:name="T254_14" style:family="text">
      <style:text-properties style:font-name="Cambria Math" fo:font-size="10pt" style:font-size-asian="10pt" style:font-name-complex="Cambria Math"/>
    </style:style>
    <style:style style:name="T254_15" style:family="text">
      <style:text-properties fo:font-size="10pt" style:font-size-asian="10pt" style:font-name-complex="Arial"/>
    </style:style>
    <style:style style:name="T254_16" style:family="text">
      <style:text-properties style:font-name="Cambria Math" fo:font-size="10pt" style:font-size-asian="10pt" style:font-name-complex="Cambria Math"/>
    </style:style>
    <style:style style:name="T254_17" style:family="text">
      <style:text-properties fo:font-size="10pt" style:font-size-asian="10pt" style:font-name-complex="Arial"/>
    </style:style>
    <style:style style:name="P255" style:family="paragraph" style:parent-style-name="List_20_Paragraph">
      <style:text-properties fo:font-size="10pt" style:font-size-asian="10pt" style:font-name-complex="Arial"/>
    </style:style>
    <style:style style:name="T255_1" style:family="text">
      <style:text-properties fo:font-size="10pt" style:font-size-asian="10pt" style:font-name-complex="Arial"/>
    </style:style>
    <style:style style:name="T255_2" style:family="text">
      <style:text-properties fo:font-size="10pt" style:font-size-asian="10pt" style:font-name-complex="Arial"/>
    </style:style>
    <style:style style:name="P256" style:family="paragraph" style:parent-style-name="List_20_Paragraph">
      <style:text-properties fo:font-size="10pt" style:font-size-asian="10pt" style:font-name-complex="Arial"/>
    </style:style>
    <style:style style:name="T256_1" style:family="text">
      <style:text-properties fo:font-size="10pt" style:font-size-asian="10pt" style:font-name-complex="Arial"/>
    </style:style>
    <style:style style:name="T256_2" style:family="text">
      <style:text-properties style:font-name="Cambria Math" fo:font-size="10pt" style:font-size-asian="10pt" style:font-name-complex="Cambria Math"/>
    </style:style>
    <style:style style:name="T256_3" style:family="text">
      <style:text-properties fo:font-size="10pt" style:font-size-asian="10pt" style:font-name-complex="Arial"/>
    </style:style>
    <style:style style:name="T256_4" style:family="text">
      <style:text-properties style:font-name="Cambria Math" fo:font-size="10pt" style:font-size-asian="10pt" style:font-name-complex="Cambria Math"/>
    </style:style>
    <style:style style:name="T256_5" style:family="text">
      <style:text-properties fo:font-size="10pt" style:font-size-asian="10pt" style:font-name-complex="Arial"/>
    </style:style>
    <style:style style:name="T256_6" style:family="text">
      <style:text-properties style:font-name="Cambria Math" fo:font-size="10pt" style:font-size-asian="10pt" style:font-name-complex="Cambria Math"/>
    </style:style>
    <style:style style:name="T256_7" style:family="text">
      <style:text-properties fo:font-size="10pt" style:font-size-asian="10pt" style:font-name-complex="Arial"/>
    </style:style>
    <style:style style:name="P257" style:family="paragraph" style:parent-style-name="Normal"/>
    <style:style style:name="T257_1" style:family="text">
      <style:text-properties fo:font-size="10pt" style:font-size-asian="10pt" style:font-name-complex="Arial" style:font-size-complex="10pt" fo:font-weight="bold" style:font-weight-asian="bold"/>
    </style:style>
    <style:style style:name="P258" style:family="paragraph" style:parent-style-name="Normal">
      <style:paragraph-properties fo:line-height="108%" fo:margin-bottom="0.282cm"/>
    </style:style>
    <style:style style:name="T258_1" style:family="text">
      <style:text-properties fo:font-size="10pt" style:font-size-asian="10pt" style:font-name-complex="Arial" style:font-size-complex="10pt"/>
    </style:style>
    <style:style style:name="T258_2" style:family="text">
      <style:text-properties fo:font-size="10pt" style:font-size-asian="10pt" style:font-name-complex="Arial" style:font-size-complex="10pt"/>
    </style:style>
    <style:style style:name="T258_3" style:family="text">
      <style:text-properties fo:font-size="10pt" style:font-size-asian="10pt" style:font-name-complex="Arial" style:font-size-complex="10pt"/>
    </style:style>
    <style:style style:name="T258_4" style:family="text">
      <style:text-properties fo:font-size="10pt" style:font-size-asian="10pt" style:font-name-complex="Arial" style:font-size-complex="10pt"/>
    </style:style>
    <style:style style:name="T258_5" style:family="text">
      <style:text-properties fo:font-size="10pt" style:font-size-asian="10pt" style:font-name-complex="Arial" style:font-size-complex="10pt"/>
    </style:style>
    <style:style style:name="T258_6" style:family="text">
      <style:text-properties fo:font-size="10pt" style:font-size-asian="10pt" style:font-name-complex="Arial" style:font-size-complex="10pt"/>
    </style:style>
    <style:style style:name="T258_7" style:family="text">
      <style:text-properties fo:font-size="10pt" style:font-size-asian="10pt" style:font-name-complex="Arial" style:font-size-complex="10pt"/>
    </style:style>
    <style:style style:name="T258_8" style:family="text">
      <style:text-properties fo:font-size="10pt" style:font-size-asian="10pt" style:font-name-complex="Arial" style:font-size-complex="10pt"/>
    </style:style>
    <style:style style:name="T258_9" style:family="text">
      <style:text-properties fo:font-size="10pt" style:font-size-asian="10pt" style:font-name-complex="Arial" style:font-size-complex="10pt"/>
    </style:style>
    <style:style style:name="T258_10" style:family="text">
      <style:text-properties fo:font-size="10pt" style:font-size-asian="10pt" style:font-name-complex="Arial" style:font-size-complex="10pt"/>
    </style:style>
    <style:style style:name="T258_11" style:family="text">
      <style:text-properties fo:font-size="10pt" style:font-size-asian="10pt" style:font-name-complex="Arial" style:font-size-complex="10pt"/>
    </style:style>
    <style:style style:name="T258_12" style:family="text">
      <style:text-properties fo:font-size="10pt" style:font-size-asian="10pt" style:font-name-complex="Arial" style:font-size-complex="10pt"/>
    </style:style>
    <style:style style:name="T258_13" style:family="text">
      <style:text-properties fo:font-size="10pt" style:font-size-asian="10pt" style:font-name-complex="Arial" style:font-size-complex="10pt"/>
    </style:style>
    <style:style style:name="T258_14" style:family="text">
      <style:text-properties fo:font-size="10pt" style:font-size-asian="10pt" style:font-name-complex="Arial" style:font-size-complex="10pt"/>
    </style:style>
    <style:style style:name="T258_15" style:family="text">
      <style:text-properties fo:font-size="10pt" style:font-size-asian="10pt" style:font-name-complex="Arial" style:font-size-complex="10pt"/>
    </style:style>
    <style:style style:name="T258_16" style:family="text">
      <style:text-properties fo:font-size="10pt" style:font-size-asian="10pt" style:font-name-complex="Arial" style:font-size-complex="10pt"/>
    </style:style>
    <style:style style:name="T258_17" style:family="text">
      <style:text-properties fo:font-size="10pt" style:font-size-asian="10pt" style:font-name-complex="Arial" style:font-size-complex="10pt"/>
    </style:style>
    <style:style style:name="T258_18" style:family="text">
      <style:text-properties fo:font-size="10pt" style:font-size-asian="10pt" style:font-name-complex="Arial" style:font-size-complex="10pt"/>
    </style:style>
    <style:style style:name="T258_19" style:family="text">
      <style:text-properties fo:font-size="10pt" style:font-size-asian="10pt" style:font-name-complex="Arial" style:font-size-complex="10pt"/>
    </style:style>
    <style:style style:name="T258_20" style:family="text">
      <style:text-properties fo:font-size="10pt" style:font-size-asian="10pt" style:font-name-complex="Arial" style:font-size-complex="10pt"/>
    </style:style>
    <style:style style:name="T258_21" style:family="text">
      <style:text-properties fo:font-size="10pt" style:font-size-asian="10pt" style:font-name-complex="Arial" style:font-size-complex="10pt"/>
    </style:style>
    <style:style style:name="T258_22" style:family="text">
      <style:text-properties fo:font-size="10pt" style:font-size-asian="10pt" style:font-name-complex="Arial" style:font-size-complex="10pt"/>
    </style:style>
    <style:style style:name="T258_23" style:family="text">
      <style:text-properties fo:font-size="10pt" style:font-size-asian="10pt" style:font-name-complex="Arial" style:font-size-complex="10pt"/>
    </style:style>
    <style:style style:name="T258_24" style:family="text">
      <style:text-properties fo:font-size="10pt" style:font-size-asian="10pt" style:font-name-complex="Arial" style:font-size-complex="10pt"/>
    </style:style>
    <style:style style:name="T258_25" style:family="text">
      <style:text-properties fo:font-size="10pt" style:font-size-asian="10pt" style:font-name-complex="Arial" style:font-size-complex="10pt"/>
    </style:style>
    <style:style style:name="T258_26" style:family="text">
      <style:text-properties fo:font-size="10pt" style:font-size-asian="10pt" style:font-name-complex="Arial" style:font-size-complex="10pt"/>
    </style:style>
    <style:style style:name="T258_27" style:family="text">
      <style:text-properties fo:font-size="10pt" style:font-size-asian="10pt" style:font-name-complex="Arial" style:font-size-complex="10pt"/>
    </style:style>
    <style:style style:name="T258_28" style:family="text">
      <style:text-properties fo:font-size="10pt" style:font-size-asian="10pt" style:font-name-complex="Arial" style:font-size-complex="10pt"/>
    </style:style>
    <style:style style:name="T258_29" style:family="text">
      <style:text-properties fo:font-size="10pt" style:font-size-asian="10pt" style:font-name-complex="Arial" style:font-size-complex="10pt"/>
    </style:style>
    <style:style style:name="T258_30" style:family="text">
      <style:text-properties fo:font-size="10pt" style:font-size-asian="10pt" style:font-name-complex="Arial" style:font-size-complex="10pt"/>
    </style:style>
    <style:style style:name="T258_31" style:family="text">
      <style:text-properties fo:font-size="10pt" style:font-size-asian="10pt" style:font-name-complex="Arial" style:font-size-complex="10pt"/>
    </style:style>
    <style:style style:name="T258_32" style:family="text">
      <style:text-properties fo:font-size="10pt" style:font-size-asian="10pt" style:font-name-complex="Arial" style:font-size-complex="10pt"/>
    </style:style>
    <style:style style:name="T258_33" style:family="text">
      <style:text-properties fo:font-size="10pt" style:font-size-asian="10pt" style:font-name-complex="Arial" style:font-size-complex="10pt"/>
    </style:style>
    <style:style style:name="T258_34" style:family="text">
      <style:text-properties fo:font-size="10pt" style:font-size-asian="10pt" style:font-name-complex="Arial" style:font-size-complex="10pt"/>
    </style:style>
    <style:style style:name="T258_35" style:family="text">
      <style:text-properties fo:font-size="10pt" style:font-size-asian="10pt" style:font-name-complex="Arial" style:font-size-complex="10pt"/>
    </style:style>
    <style:style style:name="T258_36" style:family="text">
      <style:text-properties fo:font-size="10pt" style:font-size-asian="10pt" style:font-name-complex="Arial" style:font-size-complex="10pt"/>
    </style:style>
    <style:style style:name="T258_37" style:family="text">
      <style:text-properties fo:font-size="10pt" style:font-size-asian="10pt" style:font-name-complex="Arial" style:font-size-complex="10pt"/>
    </style:style>
    <style:style style:name="T258_38" style:family="text">
      <style:text-properties fo:font-size="10pt" style:font-size-asian="10pt" style:font-name-complex="Arial" style:font-size-complex="10pt"/>
    </style:style>
    <style:style style:name="T258_39" style:family="text">
      <style:text-properties fo:font-size="10pt" style:font-size-asian="10pt" style:font-name-complex="Arial" style:font-size-complex="10pt"/>
    </style:style>
    <style:style style:name="T258_40" style:family="text">
      <style:text-properties fo:font-size="10pt" style:font-size-asian="10pt" style:font-name-complex="Arial" style:font-size-complex="10pt"/>
    </style:style>
    <style:style style:name="T258_41" style:family="text">
      <style:text-properties fo:font-size="10pt" style:font-size-asian="10pt" style:font-name-complex="Arial" style:font-size-complex="10pt"/>
    </style:style>
    <style:style style:name="T258_42" style:family="text">
      <style:text-properties fo:font-size="10pt" style:font-size-asian="10pt" style:font-name-complex="Arial" style:font-size-complex="10pt"/>
    </style:style>
    <style:style style:name="T258_43" style:family="text">
      <style:text-properties fo:font-size="10pt" style:font-size-asian="10pt" style:font-name-complex="Arial" style:font-size-complex="10pt"/>
    </style:style>
    <style:style style:name="T258_44" style:family="text">
      <style:text-properties fo:font-size="10pt" style:font-size-asian="10pt" style:font-name-complex="Arial" style:font-size-complex="10pt"/>
    </style:style>
    <style:style style:name="P259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Table7" style:family="table">
      <style:table-properties table:align="left" style:width="16.503cm" fo:margin-left="-0.259cm"/>
    </style:style>
    <style:style style:name="Column26" style:family="table-column">
      <style:table-column-properties style:column-width="3.013cm"/>
    </style:style>
    <style:style style:name="Column27" style:family="table-column">
      <style:table-column-properties style:column-width="1.087cm"/>
    </style:style>
    <style:style style:name="Column28" style:family="table-column">
      <style:table-column-properties style:column-width="1.653cm"/>
    </style:style>
    <style:style style:name="Column29" style:family="table-column">
      <style:table-column-properties style:column-width="5.791cm"/>
    </style:style>
    <style:style style:name="Column30" style:family="table-column">
      <style:table-column-properties style:column-width="4.96cm"/>
    </style:style>
    <style:style style:name="Row27" style:family="table-row">
      <style:table-row-properties style:min-row-height="0.863cm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612cm"/>
    </style:style>
    <style:style style:name="Cell9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9" style:family="table-row">
      <style:table-row-properties style:min-row-height="0.609cm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70" style:family="paragraph" style:parent-style-name="Normal">
      <style:text-properties style:font-name-complex="Arial" fo:font-weight="bold" style:font-weight-asian="bold"/>
    </style:style>
    <style:style style:name="Table8" style:family="table">
      <style:table-properties table:align="left" style:width="16.494cm" fo:margin-left="0cm"/>
    </style:style>
    <style:style style:name="Column31" style:family="table-column">
      <style:table-column-properties style:column-width="3.992cm"/>
    </style:style>
    <style:style style:name="Column32" style:family="table-column">
      <style:table-column-properties style:column-width="4.501cm"/>
    </style:style>
    <style:style style:name="Column33" style:family="table-column">
      <style:table-column-properties style:column-width="8.001cm"/>
    </style:style>
    <style:style style:name="Row30" style:family="table-row">
      <style:table-row-properties style:min-row-height="0.482cm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cm"/>
    </style:style>
    <style:style style:name="T2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1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7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7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7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7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78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78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78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32" style:family="table-row">
      <style:table-row-properties style:min-row-height="2.928cm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top="0.071cm" fo:margin-bottom="0.071cm"/>
    </style:style>
    <style:style style:name="T2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8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82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82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82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82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82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82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82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82_1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82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83" style:family="paragraph" style:parent-style-name="List_20_Paragraph">
      <style:paragraph-properties fo:line-height="100%" fo:margin-bottom="0.423cm" fo:margin-left="0.635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33" style:family="table-row">
      <style:table-row-properties style:min-row-height="2.254cm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top="0.071cm" fo:margin-bottom="0.071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8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8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8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8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34" style:family="table-row">
      <style:table-row-properties style:min-row-height="1.97cm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top="0.071cm" fo:margin-bottom="0.071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9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9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93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293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93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93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93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293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9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35" style:family="table-row">
      <style:table-row-properties style:min-row-height="1.849cm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top="0.071cm" fo:margin-bottom="0.071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29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9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1.341cm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top="0.071cm" fo:margin-bottom="0.071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0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_20_Spacing">
      <style:paragraph-properties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0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0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0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0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>
      <style:table-row-properties style:min-row-height="1.827cm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top="0.071cm" fo:margin-bottom="0.071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0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_20_Spacing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0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6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0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38" style:family="table-row">
      <style:table-row-properties style:min-row-height="1.057cm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top="0.071cm" fo:margin-bottom="0.071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1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_20_Spacing">
      <style:paragraph-properties fo:line-height="100%" fo:margin-bottom="0cm"/>
    </style:style>
    <style:style style:name="T3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1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1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1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2.561cm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top="0.071cm" fo:margin-bottom="0.071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_20_Spacing">
      <style:paragraph-properties fo:line-height="100%" fo:margin-bottom="0cm"/>
    </style:style>
    <style:style style:name="T3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18" style:family="paragraph" style:parent-style-name="Normal"/>
    <style:style style:name="T3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9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20" style:family="paragraph" style:parent-style-name="Normal"/>
    <style:style style:name="T320_1" style:family="text">
      <style:text-properties fo:font-size="10pt" style:font-size-asian="10pt" style:font-name-complex="Arial" style:font-size-complex="10pt"/>
    </style:style>
    <style:style style:name="T320_2" style:family="text">
      <style:text-properties fo:font-size="10pt" style:font-size-asian="10pt" style:font-name-complex="Arial" style:font-size-complex="10pt"/>
    </style:style>
    <style:style style:name="T320_3" style:family="text">
      <style:text-properties fo:font-size="10pt" style:font-size-asian="10pt" style:font-name-complex="Arial" style:font-size-complex="10pt"/>
    </style:style>
    <style:style style:name="T320_4" style:family="text">
      <style:text-properties fo:font-size="10pt" style:font-size-asian="10pt" style:font-name-complex="Arial" style:font-size-complex="10pt"/>
    </style:style>
    <style:style style:name="T320_5" style:family="text">
      <style:text-properties fo:font-size="10pt" style:font-size-asian="10pt" style:font-name-complex="Arial" style:font-size-complex="10pt"/>
    </style:style>
    <style:style style:name="T320_6" style:family="text">
      <style:text-properties fo:font-size="10pt" style:font-size-asian="10pt" style:font-name-complex="Arial" style:font-size-complex="10pt"/>
    </style:style>
    <style:style style:name="T320_7" style:family="text">
      <style:text-properties fo:font-size="10pt" style:font-size-asian="10pt" style:font-name-complex="Arial" style:font-size-complex="10pt"/>
    </style:style>
    <style:style style:name="T320_8" style:family="text">
      <style:text-properties fo:font-size="10pt" style:font-size-asian="10pt" style:font-name-complex="Arial" style:font-size-complex="10pt"/>
    </style:style>
    <style:style style:name="T320_9" style:family="text">
      <style:text-properties fo:font-size="10pt" style:font-size-asian="10pt" style:font-name-complex="Arial" style:font-size-complex="10pt"/>
    </style:style>
    <style:style style:name="T320_10" style:family="text">
      <style:text-properties fo:font-size="10pt" style:font-size-asian="10pt" style:font-name-complex="Arial" style:font-size-complex="10pt"/>
    </style:style>
    <style:style style:name="T320_11" style:family="text">
      <style:text-properties fo:font-size="10pt" style:font-size-asian="10pt" style:font-name-complex="Arial" style:font-size-complex="10pt"/>
    </style:style>
    <style:style style:name="T320_12" style:family="text">
      <style:text-properties fo:font-size="10pt" style:font-size-asian="10pt" style:font-name-complex="Arial" style:font-size-complex="10pt"/>
    </style:style>
    <style:style style:name="T320_13" style:family="text">
      <style:text-properties fo:font-size="10pt" style:font-size-asian="10pt" style:font-name-complex="Arial" style:font-size-complex="10pt"/>
    </style:style>
    <style:style style:name="T320_14" style:family="text">
      <style:text-properties fo:font-size="10pt" style:font-size-asian="10pt" style:font-name-complex="Arial" style:font-size-complex="10pt"/>
    </style:style>
    <style:style style:name="T320_15" style:family="text">
      <style:text-properties fo:font-size="10pt" style:font-size-asian="10pt" style:font-name-complex="Arial" style:font-size-complex="10pt"/>
    </style:style>
    <style:style style:name="T320_16" style:family="text">
      <style:text-properties fo:font-size="10pt" style:font-size-asian="10pt" style:font-name-complex="Arial" style:font-size-complex="10pt"/>
    </style:style>
    <style:style style:name="T320_17" style:family="text">
      <style:text-properties fo:font-size="10pt" style:font-size-asian="10pt" style:font-name-complex="Arial" style:font-size-complex="10pt"/>
    </style:style>
    <style:style style:name="T320_18" style:family="text">
      <style:text-properties fo:font-size="10pt" style:font-size-asian="10pt" style:font-name-complex="Arial" style:font-size-complex="10pt"/>
    </style:style>
    <style:style style:name="T320_19" style:family="text">
      <style:text-properties fo:font-size="10pt" style:font-size-asian="10pt" style:font-name-complex="Arial" style:font-size-complex="10pt"/>
    </style:style>
    <style:style style:name="T320_20" style:family="text">
      <style:text-properties fo:font-size="10pt" style:font-size-asian="10pt" style:font-name-complex="Arial" style:font-size-complex="10pt"/>
    </style:style>
    <style:style style:name="T320_21" style:family="text">
      <style:text-properties fo:font-size="10pt" style:font-size-asian="10pt" style:font-name-complex="Arial" style:font-size-complex="10pt"/>
    </style:style>
    <style:style style:name="T320_22" style:family="text">
      <style:text-properties fo:font-size="10pt" style:font-size-asian="10pt" style:font-name-complex="Arial" style:font-size-complex="10pt"/>
    </style:style>
    <style:style style:name="T320_23" style:family="text">
      <style:text-properties fo:font-size="10pt" style:font-size-asian="10pt" style:font-name-complex="Arial" style:font-size-complex="10pt"/>
    </style:style>
    <style:style style:name="T320_24" style:family="text">
      <style:text-properties fo:font-size="10pt" style:font-size-asian="10pt" style:font-name-complex="Arial" style:font-size-complex="10pt"/>
    </style:style>
    <style:style style:name="T320_25" style:family="text">
      <style:text-properties fo:font-size="10pt" style:font-size-asian="10pt" style:font-name-complex="Arial" style:font-size-complex="10pt"/>
    </style:style>
    <style:style style:name="T320_26" style:family="text">
      <style:text-properties fo:font-size="10pt" style:font-size-asian="10pt" style:font-name-complex="Arial" style:font-size-complex="10pt"/>
    </style:style>
    <style:style style:name="T320_27" style:family="text">
      <style:text-properties fo:font-size="10pt" style:font-size-asian="10pt" style:font-name-complex="Arial" style:font-size-complex="10pt"/>
    </style:style>
    <style:style style:name="T320_28" style:family="text">
      <style:text-properties fo:font-size="10pt" style:font-size-asian="10pt" style:font-name-complex="Arial" style:font-size-complex="10pt"/>
    </style:style>
    <style:style style:name="T320_29" style:family="text">
      <style:text-properties fo:font-size="10pt" style:font-size-asian="10pt" style:font-name-complex="Arial" style:font-size-complex="10pt"/>
    </style:style>
    <style:style style:name="T320_30" style:family="text">
      <style:text-properties fo:font-size="10pt" style:font-size-asian="10pt" style:font-name-complex="Arial" style:font-size-complex="10pt"/>
    </style:style>
    <style:style style:name="P321" style:family="paragraph" style:parent-style-name="Normal">
      <style:text-properties fo:font-size="10pt" style:font-size-asian="10pt" style:font-name-complex="Arial" style:font-size-complex="10pt"/>
    </style:style>
    <style:style style:name="P322" style:family="paragraph" style:parent-style-name="Normal"/>
    <style:style style:name="T32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2_2" style:family="text">
      <style:text-properties fo:font-size="10pt" style:font-size-asian="10pt" style:font-name-complex="Arial" style:font-size-complex="10pt"/>
    </style:style>
    <style:style style:name="T322_3" style:family="text">
      <style:text-properties fo:font-size="10pt" style:font-size-asian="10pt" style:font-name-complex="Arial" style:font-size-complex="10pt"/>
    </style:style>
    <style:style style:name="T322_4" style:family="text">
      <style:text-properties fo:font-size="10pt" style:font-size-asian="10pt" style:font-name-complex="Arial" style:font-size-complex="10pt"/>
    </style:style>
    <style:style style:name="T322_5" style:family="text">
      <style:text-properties fo:font-size="10pt" style:font-size-asian="10pt" style:font-name-complex="Arial" style:font-size-complex="10pt"/>
    </style:style>
    <style:style style:name="T322_6" style:family="text">
      <style:text-properties fo:font-size="10pt" style:font-size-asian="10pt" style:font-name-complex="Arial" style:font-size-complex="10pt"/>
    </style:style>
    <style:style style:name="T322_7" style:family="text">
      <style:text-properties fo:font-size="10pt" style:font-size-asian="10pt" style:font-name-complex="Arial" style:font-size-complex="10pt"/>
    </style:style>
    <style:style style:name="T322_8" style:family="text">
      <style:text-properties fo:font-size="10pt" style:font-size-asian="10pt" style:font-name-complex="Arial" style:font-size-complex="10pt"/>
    </style:style>
    <style:style style:name="T322_9" style:family="text">
      <style:text-properties fo:font-size="10pt" style:font-size-asian="10pt" style:font-name-complex="Arial" style:font-size-complex="10pt"/>
    </style:style>
    <style:style style:name="T322_10" style:family="text">
      <style:text-properties fo:font-size="10pt" style:font-size-asian="10pt" style:font-name-complex="Arial" style:font-size-complex="10pt"/>
    </style:style>
    <style:style style:name="T322_11" style:family="text">
      <style:text-properties fo:font-size="10pt" style:font-size-asian="10pt" style:font-name-complex="Arial" style:font-size-complex="10pt"/>
    </style:style>
    <style:style style:name="T322_12" style:family="text">
      <style:text-properties fo:font-size="10pt" style:font-size-asian="10pt" style:font-name-complex="Arial" style:font-size-complex="10pt"/>
    </style:style>
    <style:style style:name="T322_13" style:family="text">
      <style:text-properties fo:font-size="10pt" style:font-size-asian="10pt" style:font-name-complex="Arial" style:font-size-complex="10pt"/>
    </style:style>
    <style:style style:name="T322_14" style:family="text">
      <style:text-properties fo:font-size="10pt" style:font-size-asian="10pt" style:font-name-complex="Arial" style:font-size-complex="10pt"/>
    </style:style>
    <style:style style:name="T322_15" style:family="text">
      <style:text-properties fo:font-size="10pt" style:font-size-asian="10pt" style:font-name-complex="Arial" style:font-size-complex="10pt"/>
    </style:style>
    <style:style style:name="T322_16" style:family="text">
      <style:text-properties fo:font-size="10pt" style:font-size-asian="10pt" style:font-name-complex="Arial" style:font-size-complex="10pt"/>
    </style:style>
    <style:style style:name="T322_17" style:family="text">
      <style:text-properties fo:font-size="10pt" style:font-size-asian="10pt" style:font-name-complex="Arial" style:font-size-complex="10pt"/>
    </style:style>
    <style:style style:name="T322_18" style:family="text">
      <style:text-properties fo:font-size="10pt" style:font-size-asian="10pt" style:font-name-complex="Arial" style:font-size-complex="10pt"/>
    </style:style>
    <style:style style:name="T322_19" style:family="text">
      <style:text-properties fo:font-size="10pt" style:font-size-asian="10pt" style:font-name-complex="Arial" style:font-size-complex="10pt"/>
    </style:style>
    <style:style style:name="T322_20" style:family="text">
      <style:text-properties fo:font-size="10pt" style:font-size-asian="10pt" style:font-name-complex="Arial" style:font-size-complex="10pt"/>
    </style:style>
    <style:style style:name="T322_21" style:family="text">
      <style:text-properties fo:font-size="10pt" style:font-size-asian="10pt" style:font-name-complex="Arial" style:font-size-complex="10pt"/>
    </style:style>
    <style:style style:name="T322_22" style:family="text">
      <style:text-properties fo:font-size="10pt" style:font-size-asian="10pt" style:font-name-complex="Arial" style:font-size-complex="10pt"/>
    </style:style>
    <style:style style:name="T322_23" style:family="text">
      <style:text-properties fo:font-size="10pt" style:font-size-asian="10pt" style:font-name-complex="Arial" style:font-size-complex="10pt"/>
    </style:style>
    <style:style style:name="T322_24" style:family="text">
      <style:text-properties fo:font-size="10pt" style:font-size-asian="10pt" style:font-name-complex="Arial" style:font-size-complex="10pt"/>
    </style:style>
    <style:style style:name="T322_25" style:family="text">
      <style:text-properties fo:font-size="10pt" style:font-size-asian="10pt" style:font-name-complex="Arial" style:font-size-complex="10pt"/>
    </style:style>
    <style:style style:name="T322_26" style:family="text">
      <style:text-properties fo:font-size="10pt" style:font-size-asian="10pt" style:font-name-complex="Arial" style:font-size-complex="10pt"/>
    </style:style>
    <style:style style:name="T322_27" style:family="text">
      <style:text-properties fo:font-size="10pt" style:font-size-asian="10pt" style:font-name-complex="Arial" style:font-size-complex="10pt"/>
    </style:style>
    <style:style style:name="T322_28" style:family="text">
      <style:text-properties fo:font-size="10pt" style:font-size-asian="10pt" style:font-name-complex="Arial" style:font-size-complex="10pt"/>
    </style:style>
    <style:style style:name="T322_29" style:family="text">
      <style:text-properties fo:font-size="10pt" style:font-size-asian="10pt" style:font-name-complex="Arial" style:font-size-complex="10pt"/>
    </style:style>
    <style:style style:name="T322_30" style:family="text">
      <style:text-properties fo:font-size="10pt" style:font-size-asian="10pt" style:font-name-complex="Arial" style:font-size-complex="10pt"/>
    </style:style>
    <style:style style:name="T322_31" style:family="text">
      <style:text-properties fo:font-size="10pt" style:font-size-asian="10pt" style:font-name-complex="Arial" style:font-size-complex="10pt"/>
    </style:style>
    <style:style style:name="T322_32" style:family="text">
      <style:text-properties fo:font-size="10pt" style:font-size-asian="10pt" style:font-name-complex="Arial" style:font-size-complex="10pt"/>
    </style:style>
    <style:style style:name="T322_33" style:family="text">
      <style:text-properties fo:font-size="10pt" style:font-size-asian="10pt" style:font-name-complex="Arial" style:font-size-complex="10pt"/>
    </style:style>
    <style:style style:name="T322_34" style:family="text">
      <style:text-properties fo:font-size="10pt" style:font-size-asian="10pt" style:font-name-complex="Arial" style:font-size-complex="10pt"/>
    </style:style>
    <style:style style:name="T322_35" style:family="text">
      <style:text-properties fo:font-size="10pt" style:font-size-asian="10pt" style:font-name-complex="Arial" style:font-size-complex="10pt"/>
    </style:style>
    <style:style style:name="T322_36" style:family="text">
      <style:text-properties fo:font-size="10pt" style:font-size-asian="10pt" style:font-name-complex="Arial" style:font-size-complex="10pt"/>
    </style:style>
    <style:style style:name="T322_37" style:family="text">
      <style:text-properties fo:font-size="10pt" style:font-size-asian="10pt" style:font-name-complex="Arial" style:font-size-complex="10pt"/>
    </style:style>
    <style:style style:name="T322_38" style:family="text">
      <style:text-properties fo:font-size="10pt" style:font-size-asian="10pt" style:font-name-complex="Arial" style:font-size-complex="10pt"/>
    </style:style>
    <style:style style:name="P323" style:family="paragraph" style:parent-style-name="Normal">
      <style:text-properties fo:font-size="10pt" style:font-size-asian="10pt" style:font-name-complex="Arial" style:font-size-complex="10pt"/>
    </style:style>
    <style:style style:name="P324" style:family="paragraph" style:parent-style-name="Normal"/>
    <style:style style:name="T324_1" style:family="text">
      <style:text-properties fo:font-size="10pt" style:font-size-asian="10pt" style:font-name-complex="Arial" style:font-size-complex="10pt"/>
    </style:style>
    <style:style style:name="T324_2" style:family="text">
      <style:text-properties style:font-name-complex="Arial"/>
    </style:style>
    <style:style style:name="T324_3" style:family="text">
      <style:text-properties fo:font-size="10pt" style:font-size-asian="10pt" style:font-name-complex="Arial" style:font-size-complex="10pt"/>
    </style:style>
    <style:style style:name="T324_4" style:family="text">
      <style:text-properties fo:font-size="10pt" style:font-size-asian="10pt" style:font-name-complex="Arial" style:font-size-complex="10pt"/>
    </style:style>
    <style:style style:name="T324_5" style:family="text">
      <style:text-properties fo:font-size="10pt" style:font-size-asian="10pt" style:font-name-complex="Arial" style:font-size-complex="10pt"/>
    </style:style>
    <style:style style:name="T324_6" style:family="text">
      <style:text-properties fo:font-size="10pt" style:font-size-asian="10pt" style:font-name-complex="Arial" style:font-size-complex="10pt"/>
    </style:style>
    <style:style style:name="T324_7" style:family="text">
      <style:text-properties fo:color="#000000" fo:font-size="10pt" style:font-size-asian="10pt" style:font-name-complex="Arial" style:font-size-complex="10pt"/>
    </style:style>
    <style:style style:name="T324_8" style:family="text">
      <style:text-properties fo:color="#000000" fo:font-size="10pt" style:font-size-asian="10pt" style:font-name-complex="Arial" style:font-size-complex="10pt"/>
    </style:style>
    <style:style style:name="P325" style:family="paragraph" style:parent-style-name="Normal">
      <style:text-properties fo:font-size="10pt" style:font-size-asian="10pt" style:font-name-complex="Arial" style:font-size-complex="10pt"/>
    </style:style>
    <style:style style:name="P326" style:family="paragraph" style:parent-style-name="Normal">
      <style:paragraph-properties fo:margin-top="0.071cm" fo:margin-bottom="0.071cm"/>
    </style:style>
    <style:style style:name="T32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6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6_3" style:family="text">
      <style:text-properties fo:font-size="10pt" style:font-size-asian="10pt" style:font-name-complex="Arial" style:font-size-complex="10pt"/>
    </style:style>
    <style:style style:name="T326_4" style:family="text">
      <style:text-properties fo:font-size="10pt" style:font-size-asian="10pt" style:font-name-complex="Arial" style:font-size-complex="10pt"/>
    </style:style>
    <style:style style:name="T326_5" style:family="text" style:parent-style-name="Normal">
      <style:text-properties fo:font-size="10pt" style:font-size-asian="10pt" style:font-name-complex="Arial" style:font-size-complex="10pt"/>
    </style:style>
    <style:style style:name="P327" style:family="paragraph" style:parent-style-name="Normal"/>
    <style:style style:name="T327_1" style:family="text">
      <style:text-properties fo:font-size="8pt" style:font-size-asian="8pt" style:font-size-complex="8pt"/>
    </style:style>
    <style:style style:name="T327_2" style:family="text">
      <style:text-properties fo:font-size="8pt" style:font-size-asian="8pt" style:font-name-complex="Arial" style:font-size-complex="8pt" fo:font-weight="bold" style:font-weight-asian="bold"/>
    </style:style>
    <style:style style:name="T327_3" style:family="text">
      <style:text-properties fo:font-size="8pt" style:font-size-asian="8pt" style:font-name-complex="Arial" style:font-size-complex="8pt"/>
    </style:style>
    <style:style style:name="T327_4" style:family="text">
      <style:text-properties fo:font-size="8pt" style:font-size-asian="8pt" style:font-name-complex="Arial" style:font-size-complex="8pt"/>
    </style:style>
    <style:style style:name="T327_5" style:family="text">
      <style:text-properties fo:font-size="8pt" style:font-size-asian="8pt" style:font-name-complex="Arial" style:font-size-complex="8pt"/>
    </style:style>
    <style:style style:name="T327_6" style:family="text">
      <style:text-properties fo:font-size="8pt" style:font-size-asian="8pt" style:font-name-complex="Arial" style:font-size-complex="8pt"/>
    </style:style>
    <style:style style:name="T327_7" style:family="text">
      <style:text-properties fo:font-size="8pt" style:font-size-asian="8pt" style:font-name-complex="Arial" style:font-size-complex="8pt"/>
    </style:style>
    <style:style style:name="T327_8" style:family="text">
      <style:text-properties fo:font-size="8pt" style:font-size-asian="8pt" style:font-name-complex="Arial" style:font-size-complex="8pt"/>
    </style:style>
    <style:style style:name="T327_9" style:family="text">
      <style:text-properties fo:font-size="8pt" style:font-size-asian="8pt" style:font-name-complex="Arial" style:font-size-complex="8pt"/>
    </style:style>
    <style:style style:name="T327_10" style:family="text">
      <style:text-properties fo:font-size="8pt" style:font-size-asian="8pt" style:font-name-complex="Arial" style:font-size-complex="8pt" fo:font-weight="bold" style:font-weight-asian="bold"/>
    </style:style>
    <style:style style:name="T327_11" style:family="text">
      <style:text-properties fo:font-size="8pt" style:font-size-asian="8pt" style:font-name-complex="Arial" style:font-size-complex="8pt" fo:font-weight="bold" style:font-weight-asian="bold"/>
    </style:style>
    <style:style style:name="T327_12" style:family="text">
      <style:text-properties fo:font-size="8pt" style:font-size-asian="8pt" style:font-name-complex="Arial" style:font-size-complex="8pt"/>
    </style:style>
    <style:style style:name="T327_13" style:family="text">
      <style:text-properties fo:font-size="8pt" style:font-size-asian="8pt" style:font-name-complex="Arial" style:font-size-complex="8pt" fo:font-weight="bold" style:font-weight-asian="bold"/>
    </style:style>
    <style:style style:name="T327_14" style:family="text">
      <style:text-properties fo:font-size="8pt" style:font-size-asian="8pt" style:font-name-complex="Arial" style:font-size-complex="8pt"/>
    </style:style>
    <style:style style:name="T327_15" style:family="text">
      <style:text-properties fo:font-size="8pt" style:font-size-asian="8pt" style:font-name-complex="Arial" style:font-size-complex="8pt"/>
    </style:style>
    <style:style style:name="T327_16" style:family="text">
      <style:text-properties fo:font-size="8pt" style:font-size-asian="8pt" style:font-name-complex="Arial" style:font-size-complex="8pt" fo:font-weight="bold" style:font-weight-asian="bold"/>
    </style:style>
    <style:style style:name="T327_17" style:family="text">
      <style:text-properties fo:font-size="8pt" style:font-size-asian="8pt" style:font-name-complex="Arial" style:font-size-complex="8pt"/>
    </style:style>
    <style:style style:name="T327_18" style:family="text">
      <style:text-properties fo:font-size="8pt" style:font-size-asian="8pt" style:font-name-complex="Arial" style:font-size-complex="8pt"/>
    </style:style>
    <style:style style:name="T327_19" style:family="text">
      <style:text-properties fo:font-size="8pt" style:font-size-asian="8pt" style:font-name-complex="Arial" style:font-size-complex="8pt"/>
    </style:style>
    <style:style style:name="T327_20" style:family="text">
      <style:text-properties fo:font-size="8pt" style:font-size-asian="8pt" style:font-name-complex="Arial" style:font-size-complex="8pt"/>
    </style:style>
    <style:style style:name="T327_21" style:family="text">
      <style:text-properties fo:font-size="8pt" style:font-size-asian="8pt" style:font-name-complex="Arial" style:font-size-complex="8pt"/>
    </style:style>
    <style:style style:name="P328" style:family="paragraph" style:parent-style-name="Footnote_20_text"/>
    <style:style style:name="T328_1" style:family="text">
      <style:text-properties fo:font-size="10pt" style:font-size-asian="10pt" style:font-name-complex="Arial" style:font-size-complex="10pt"/>
    </style:style>
    <style:style style:name="P329" style:family="paragraph" style:parent-style-name="Normal">
      <style:text-properties fo:font-size="10pt" style:font-size-asian="10pt" style:font-name-complex="Arial" style:font-size-complex="10pt"/>
    </style:style>
    <style:style style:name="P330" style:family="paragraph" style:parent-style-name="Normal"/>
    <style:style style:name="T330_1" style:family="text">
      <style:text-properties fo:font-size="10pt" style:font-size-asian="10pt" style:font-name-complex="Arial" style:font-size-complex="10pt"/>
    </style:style>
    <style:style style:name="T330_2" style:family="text">
      <style:text-properties fo:font-size="10pt" style:font-size-asian="10pt" style:font-name-complex="Arial" style:font-size-complex="10pt"/>
    </style:style>
    <style:style style:name="T330_3" style:family="text">
      <style:text-properties fo:font-size="10pt" style:font-size-asian="10pt" style:font-name-complex="Arial" style:font-size-complex="10pt"/>
    </style:style>
    <style:style style:name="T330_4" style:family="text" style:parent-style-name="Normal">
      <style:text-properties fo:font-size="10pt" style:font-size-asian="10pt" style:font-name-complex="Arial" style:font-size-complex="10pt"/>
    </style:style>
    <style:style style:name="P331" style:family="paragraph" style:parent-style-name="Normal"/>
    <style:style style:name="T331_1" style:family="text">
      <style:text-properties fo:font-size="8pt" style:font-size-asian="8pt" style:font-size-complex="8pt"/>
    </style:style>
    <style:style style:name="T331_2" style:family="text">
      <style:text-properties fo:font-size="8pt" style:font-size-asian="8pt" style:font-name-complex="Arial" style:font-size-complex="8pt"/>
    </style:style>
    <style:style style:name="T331_3" style:family="text">
      <style:text-properties fo:font-size="8pt" style:font-size-asian="8pt" style:font-name-complex="Arial" style:font-size-complex="8pt"/>
    </style:style>
    <style:style style:name="T331_4" style:family="text">
      <style:text-properties fo:font-size="8pt" style:font-size-asian="8pt" style:font-name-complex="Arial" style:font-size-complex="8pt" fo:font-weight="bold" style:font-weight-asian="bold"/>
    </style:style>
    <style:style style:name="T331_5" style:family="text">
      <style:text-properties fo:font-size="8pt" style:font-size-asian="8pt" style:font-name-complex="Arial" style:font-size-complex="8pt"/>
    </style:style>
    <style:style style:name="T331_6" style:family="text">
      <style:text-properties fo:font-size="8pt" style:font-size-asian="8pt" style:font-name-complex="Arial" style:font-size-complex="8pt"/>
    </style:style>
    <style:style style:name="T331_7" style:family="text">
      <style:text-properties fo:font-size="8pt" style:font-size-asian="8pt" style:font-name-complex="Arial" style:font-size-complex="8pt" fo:font-weight="bold" style:font-weight-asian="bold"/>
    </style:style>
    <style:style style:name="T331_8" style:family="text">
      <style:text-properties fo:font-size="8pt" style:font-size-asian="8pt" style:font-name-complex="Arial" style:font-size-complex="8pt"/>
    </style:style>
    <style:style style:name="T331_9" style:family="text">
      <style:text-properties fo:font-size="8pt" style:font-size-asian="8pt" style:font-name-complex="Arial" style:font-size-complex="8pt"/>
    </style:style>
    <style:style style:name="T331_10" style:family="text">
      <style:text-properties fo:font-size="8pt" style:font-size-asian="8pt" style:font-name-complex="Arial" style:font-size-complex="8pt"/>
    </style:style>
    <style:style style:name="T331_11" style:family="text">
      <style:text-properties fo:font-size="8pt" style:font-size-asian="8pt" style:font-name-complex="Arial" style:font-size-complex="8pt" fo:font-weight="bold" style:font-weight-asian="bold"/>
    </style:style>
    <style:style style:name="T331_12" style:family="text">
      <style:text-properties fo:font-size="8pt" style:font-size-asian="8pt" style:font-name-complex="Arial" style:font-size-complex="8pt"/>
    </style:style>
    <style:style style:name="T331_13" style:family="text">
      <style:text-properties fo:font-size="10pt" style:font-size-asian="10pt" style:font-name-complex="Arial" style:font-size-complex="10pt"/>
    </style:style>
    <style:style style:name="T331_1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1_15" style:family="text">
      <style:text-properties fo:font-size="10pt" style:font-size-asian="10pt" style:font-name-complex="Arial" style:font-size-complex="10pt"/>
    </style:style>
    <style:style style:name="T331_16" style:family="text">
      <style:text-properties fo:font-size="10pt" style:font-size-asian="10pt" style:font-name-complex="Arial" style:font-size-complex="10pt"/>
    </style:style>
    <style:style style:name="T331_17" style:family="text">
      <style:text-properties fo:font-size="10pt" style:font-size-asian="10pt" style:font-name-complex="Arial" style:font-size-complex="10pt"/>
    </style:style>
    <style:style style:name="T331_18" style:family="text">
      <style:text-properties fo:font-size="10pt" style:font-size-asian="10pt" style:font-name-complex="Arial" style:font-size-complex="10pt"/>
    </style:style>
    <style:style style:name="T331_19" style:family="text">
      <style:text-properties fo:font-size="10pt" style:font-size-asian="10pt" style:font-name-complex="Arial" style:font-size-complex="10pt"/>
    </style:style>
    <style:style style:name="T331_20" style:family="text">
      <style:text-properties fo:font-size="10pt" style:font-size-asian="10pt" style:font-name-complex="Arial" style:font-size-complex="10pt"/>
    </style:style>
    <style:style style:name="T331_21" style:family="text">
      <style:text-properties fo:font-size="10pt" style:font-size-asian="10pt" style:font-name-complex="Arial" style:font-size-complex="10pt"/>
    </style:style>
    <style:style style:name="T331_22" style:family="text">
      <style:text-properties fo:font-size="10pt" style:font-size-asian="10pt" style:font-name-complex="Arial" style:font-size-complex="10pt"/>
    </style:style>
    <style:style style:name="T331_23" style:family="text">
      <style:text-properties fo:font-size="10pt" style:font-size-asian="10pt" style:font-name-complex="Arial" style:font-size-complex="10pt"/>
    </style:style>
    <style:style style:name="T331_24" style:family="text">
      <style:text-properties fo:font-size="10pt" style:font-size-asian="10pt" style:font-name-complex="Arial" style:font-size-complex="10pt"/>
    </style:style>
    <style:style style:name="T331_25" style:family="text">
      <style:text-properties fo:font-size="10pt" style:font-size-asian="10pt" style:font-name-complex="Arial" style:font-size-complex="10pt"/>
    </style:style>
    <style:style style:name="T331_26" style:family="text">
      <style:text-properties fo:font-size="10pt" style:font-size-asian="10pt" style:font-name-complex="Arial" style:font-size-complex="10pt"/>
    </style:style>
    <style:style style:name="T331_27" style:family="text">
      <style:text-properties fo:font-size="10pt" style:font-size-asian="10pt" style:font-name-complex="Arial" style:font-size-complex="10pt"/>
    </style:style>
    <style:style style:name="T331_28" style:family="text">
      <style:text-properties fo:font-size="10pt" style:font-size-asian="10pt" style:font-name-complex="Arial" style:font-size-complex="10pt"/>
    </style:style>
    <style:style style:name="T331_29" style:family="text">
      <style:text-properties fo:font-size="10pt" style:font-size-asian="10pt" style:font-name-complex="Arial" style:font-size-complex="10pt"/>
    </style:style>
    <style:style style:name="T331_30" style:family="text">
      <style:text-properties fo:font-size="10pt" style:font-size-asian="10pt" style:font-name-complex="Arial" style:font-size-complex="10pt"/>
    </style:style>
    <style:style style:name="T331_31" style:family="text">
      <style:text-properties fo:font-size="10pt" style:font-size-asian="10pt" style:font-name-complex="Arial" style:font-size-complex="10pt"/>
    </style:style>
    <style:style style:name="T331_32" style:family="text">
      <style:text-properties fo:font-size="10pt" style:font-size-asian="10pt" style:font-name-complex="Arial" style:font-size-complex="10pt"/>
    </style:style>
    <style:style style:name="T331_33" style:family="text">
      <style:text-properties fo:font-size="10pt" style:font-size-asian="10pt" style:font-name-complex="Arial" style:font-size-complex="10pt"/>
    </style:style>
    <style:style style:name="T331_34" style:family="text">
      <style:text-properties fo:font-size="10pt" style:font-size-asian="10pt" style:font-name-complex="Arial" style:font-size-complex="10pt"/>
    </style:style>
    <style:style style:name="T331_35" style:family="text">
      <style:text-properties fo:font-size="10pt" style:font-size-asian="10pt" style:font-name-complex="Arial" style:font-size-complex="10pt"/>
    </style:style>
    <style:style style:name="T331_36" style:family="text">
      <style:text-properties fo:font-size="10pt" style:font-size-asian="10pt" style:font-name-complex="Arial" style:font-size-complex="10pt"/>
    </style:style>
    <style:style style:name="T331_37" style:family="text">
      <style:text-properties fo:font-size="10pt" style:font-size-asian="10pt" style:font-name-complex="Arial" style:font-size-complex="10pt"/>
    </style:style>
    <style:style style:name="T331_38" style:family="text">
      <style:text-properties fo:font-size="10pt" style:font-size-asian="10pt" style:font-name-complex="Arial" style:font-size-complex="10pt"/>
    </style:style>
    <style:style style:name="T331_39" style:family="text">
      <style:text-properties fo:font-size="10pt" style:font-size-asian="10pt" style:font-name-complex="Arial" style:font-size-complex="10pt"/>
    </style:style>
    <style:style style:name="T331_40" style:family="text">
      <style:text-properties fo:font-size="10pt" style:font-size-asian="10pt" style:font-name-complex="Arial" style:font-size-complex="10pt"/>
    </style:style>
    <style:style style:name="T331_41" style:family="text">
      <style:text-properties fo:font-size="10pt" style:font-size-asian="10pt" style:font-name-complex="Arial" style:font-size-complex="10pt"/>
    </style:style>
    <style:style style:name="P332" style:family="paragraph" style:parent-style-name="Normal">
      <style:text-properties fo:font-size="10pt" style:font-size-asian="10pt" style:font-name-complex="Arial" style:font-size-complex="10pt"/>
    </style:style>
    <style:style style:name="P333" style:family="paragraph" style:parent-style-name="Normal"/>
    <style:style style:name="T333_1" style:family="text">
      <style:text-properties fo:font-size="10pt" style:font-size-asian="10pt" style:font-name-complex="Arial" style:font-size-complex="10pt" fo:font-weight="bold" style:font-weight-asian="bold"/>
    </style:style>
    <style:style style:name="T333_2" style:family="text">
      <style:text-properties style:font-name-complex="Arial" fo:font-weight="bold" style:font-weight-asian="bold"/>
    </style:style>
    <style:style style:name="P334" style:family="paragraph" style:parent-style-name="List_20_Paragraph">
      <style:paragraph-properties fo:line-height="115%" fo:margin-bottom="0.282cm"/>
      <style:text-properties style:font-name-complex="Arial"/>
    </style:style>
    <style:style style:name="T334_1" style:family="text">
      <style:text-properties fo:font-size="10pt" style:font-size-asian="10pt" style:font-name-complex="Arial" fo:font-weight="bold" style:font-weight-asian="bold"/>
    </style:style>
    <style:style style:name="T334_2" style:family="text">
      <style:text-properties style:font-name-complex="Arial" fo:font-weight="bold" style:font-weight-asian="bold"/>
    </style:style>
    <style:style style:name="T334_3" style:family="text">
      <style:text-properties fo:font-size="10pt" style:font-size-asian="10pt" style:font-name-complex="Arial"/>
    </style:style>
    <style:style style:name="P335" style:family="paragraph" style:parent-style-name="List_20_Paragraph">
      <style:paragraph-properties fo:line-height="115%" fo:margin-bottom="0.282cm"/>
      <style:text-properties style:font-name-complex="Arial"/>
    </style:style>
    <style:style style:name="T335_1" style:family="text">
      <style:text-properties fo:font-size="10pt" style:font-size-asian="10pt" style:font-name-complex="Arial" fo:font-weight="bold" style:font-weight-asian="bold"/>
    </style:style>
    <style:style style:name="T335_2" style:family="text">
      <style:text-properties style:font-name-complex="Arial" fo:font-weight="bold" style:font-weight-asian="bold"/>
    </style:style>
    <style:style style:name="T335_3" style:family="text">
      <style:text-properties fo:font-size="10pt" style:font-size-asian="10pt" style:font-name-complex="Arial"/>
    </style:style>
    <style:style style:name="T335_4" style:family="text">
      <style:text-properties fo:font-size="10pt" style:font-size-asian="10pt" style:font-name-complex="Arial"/>
    </style:style>
    <style:style style:name="T335_5" style:family="text">
      <style:text-properties fo:font-size="10pt" style:font-size-asian="10pt" style:font-name-complex="Arial"/>
    </style:style>
    <style:style style:name="P336" style:family="paragraph" style:parent-style-name="Normal"/>
    <style:style style:name="T33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7" style:family="paragraph" style:parent-style-name="Normal">
      <style:text-properties fo:font-size="10pt" style:font-size-asian="10pt" style:font-name-complex="Arial" style:font-size-complex="10pt"/>
    </style:style>
    <style:style style:name="P338" style:family="paragraph" style:parent-style-name="Normal"/>
    <style:style style:name="T338_1" style:family="text">
      <style:text-properties fo:font-size="11pt" style:font-size-asian="11pt" style:font-name-complex="Arial" style:font-size-complex="11pt"/>
    </style:style>
    <style:style style:name="T338_2" style:family="text">
      <style:text-properties fo:font-size="11pt" style:font-size-asian="11pt" style:font-name-complex="Arial" style:font-size-complex="11pt"/>
    </style:style>
    <style:style style:name="P339" style:family="paragraph" style:parent-style-name="Normal">
      <style:text-properties fo:font-size="11pt" style:font-size-asian="11pt" style:font-name-complex="Arial" style:font-size-complex="11pt"/>
    </style:style>
    <style:style style:name="P340" style:family="paragraph" style:parent-style-name="Normal"/>
    <style:style style:name="T3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1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342" style:family="paragraph" style:parent-style-name="Normal"/>
    <style:style style:name="T342_1" style:family="text">
      <style:text-properties fo:font-size="10pt" style:font-size-asian="10pt" style:font-name-complex="Arial" style:font-size-complex="10pt" fo:font-weight="bold" style:font-weight-asian="bold"/>
    </style:style>
    <style:style style:name="T342_2" style:family="text">
      <style:text-properties style:font-name-complex="Arial" fo:font-weight="bold" style:font-weight-asian="bold"/>
    </style:style>
    <style:style style:name="P343" style:family="paragraph" style:parent-style-name="List_20_Paragraph">
      <style:paragraph-properties fo:line-height="107%" fo:margin-bottom="0.282cm"/>
    </style:style>
    <style:style style:name="T343_1" style:family="text">
      <style:text-properties fo:font-size="10pt" style:font-size-asian="10pt" style:font-name-complex="Arial"/>
    </style:style>
    <style:style style:name="P344" style:family="paragraph" style:parent-style-name="List_20_Paragraph">
      <style:paragraph-properties fo:line-height="107%" fo:margin-bottom="0.282cm"/>
      <style:text-properties style:font-name-complex="Arial"/>
    </style:style>
    <style:style style:name="T344_1" style:family="text">
      <style:text-properties fo:font-size="10pt" style:font-size-asian="10pt" style:font-name-complex="Arial"/>
    </style:style>
    <style:style style:name="P345" style:family="paragraph" style:parent-style-name="Normal"/>
    <style:style style:name="T345_1" style:family="text">
      <style:text-properties fo:font-size="10pt" style:font-size-asian="10pt" style:font-name-complex="Arial" style:font-size-complex="10pt" fo:font-weight="bold" style:font-weight-asian="bold"/>
    </style:style>
    <style:style style:name="T345_2" style:family="text">
      <style:text-properties style:font-name-complex="Arial" fo:font-weight="bold" style:font-weight-asian="bold"/>
    </style:style>
    <style:style style:name="P346" style:family="paragraph" style:parent-style-name="Normal">
      <style:paragraph-properties fo:line-height="107%"/>
    </style:style>
    <style:style style:name="T346_1" style:family="text">
      <style:text-properties fo:font-size="10pt" style:font-size-asian="10pt" style:font-name-complex="Arial" style:font-size-complex="10pt"/>
    </style:style>
    <style:style style:name="P347" style:family="paragraph" style:parent-style-name="List_20_Paragraph">
      <style:paragraph-properties fo:line-height="107%" fo:margin-bottom="0.282cm"/>
      <style:text-properties style:font-name-complex="Arial"/>
    </style:style>
    <style:style style:name="T347_1" style:family="text">
      <style:text-properties fo:font-size="10pt" style:font-size-asian="10pt" style:font-name-complex="Arial"/>
    </style:style>
    <style:style style:name="P348" style:family="paragraph" style:parent-style-name="List_20_Paragraph">
      <style:paragraph-properties fo:line-height="107%" fo:margin-bottom="0.282cm"/>
      <style:text-properties fo:font-size="10pt" style:font-size-asian="10pt" style:font-name-complex="Arial"/>
    </style:style>
    <style:style style:name="T348_1" style:family="text">
      <style:text-properties fo:font-size="10pt" style:font-size-asian="10pt" style:font-name-complex="Arial"/>
    </style:style>
    <style:style style:name="T348_2" style:family="text">
      <style:text-properties style:font-name="Cambria Math" fo:font-size="10pt" style:font-size-asian="10pt" style:font-name-complex="Cambria Math"/>
    </style:style>
    <style:style style:name="T348_3" style:family="text">
      <style:text-properties fo:font-size="10pt" style:font-size-asian="10pt" style:font-name-complex="Arial"/>
    </style:style>
    <style:style style:name="T348_4" style:family="text">
      <style:text-properties style:font-name="Cambria Math" fo:font-size="10pt" style:font-size-asian="10pt" style:font-name-complex="Cambria Math"/>
    </style:style>
    <style:style style:name="T348_5" style:family="text">
      <style:text-properties fo:font-size="10pt" style:font-size-asian="10pt" style:font-name-complex="Arial"/>
    </style:style>
    <style:style style:name="T348_6" style:family="text">
      <style:text-properties style:font-name="Cambria Math" fo:font-size="10pt" style:font-size-asian="10pt" style:font-name-complex="Cambria Math"/>
    </style:style>
    <style:style style:name="T348_7" style:family="text">
      <style:text-properties fo:font-size="10pt" style:font-size-asian="10pt" style:font-name-complex="Arial"/>
    </style:style>
    <style:style style:name="P349" style:family="paragraph" style:parent-style-name="List_20_Paragraph">
      <style:paragraph-properties fo:line-height="107%" fo:margin-bottom="0.282cm"/>
      <style:text-properties fo:font-size="10pt" style:font-size-asian="10pt" style:font-name-complex="Arial"/>
    </style:style>
    <style:style style:name="Table9" style:family="table">
      <style:table-properties table:align="left" style:width="16.503cm" fo:margin-left="-0.259cm"/>
    </style:style>
    <style:style style:name="Column34" style:family="table-column">
      <style:table-column-properties style:column-width="3.013cm"/>
    </style:style>
    <style:style style:name="Column35" style:family="table-column">
      <style:table-column-properties style:column-width="1.087cm"/>
    </style:style>
    <style:style style:name="Column36" style:family="table-column">
      <style:table-column-properties style:column-width="1.653cm"/>
    </style:style>
    <style:style style:name="Column37" style:family="table-column">
      <style:table-column-properties style:column-width="5.791cm"/>
    </style:style>
    <style:style style:name="Column38" style:family="table-column">
      <style:table-column-properties style:column-width="4.96cm"/>
    </style:style>
    <style:style style:name="Row40" style:family="table-row">
      <style:table-row-properties style:min-row-height="0.863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5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min-row-height="0.612cm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2" style:family="table-row">
      <style:table-row-properties style:min-row-height="0.609cm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60" style:family="paragraph" style:parent-style-name="Normal">
      <style:text-properties style:font-name-complex="Arial" fo:font-weight="bold" style:font-weight-asian="bold"/>
    </style:style>
    <style:style style:name="Table10" style:family="table">
      <style:table-properties table:align="left" style:width="16.494cm" fo:margin-left="0cm"/>
    </style:style>
    <style:style style:name="Column39" style:family="table-column">
      <style:table-column-properties style:column-width="3.992cm" style:use-optimal-column-width="false"/>
    </style:style>
    <style:style style:name="Column40" style:family="table-column">
      <style:table-column-properties style:column-width="4cm" style:use-optimal-column-width="false"/>
    </style:style>
    <style:style style:name="Column41" style:family="table-column">
      <style:table-column-properties style:column-width="8.502cm" style:use-optimal-column-width="false"/>
    </style:style>
    <style:style style:name="Row43" style:family="table-row">
      <style:table-row-properties style:min-row-height="0.482cm" style:use-optimal-row-height="false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4" style:family="table-row">
      <style:table-row-properties style:use-optimal-row-height="fals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45" style:family="table-row">
      <style:table-row-properties style:use-optimal-row-height="fals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6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6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69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69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69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69_5" style:family="text">
      <style:text-properties style:font-name="Cambria Math" fo:font-size="10pt" style:font-name-asian="Times New Roman" style:font-size-asian="10pt" style:font-name-complex="Cambria Math" style:font-size-complex="11pt" fo:language="en" fo:language-asian="en" fo:language-complex="ar" fo:country="GB" fo:country-asian="GB" fo:country-complex="SA" style:font-weight-complex="bold"/>
    </style:style>
    <style:style style:name="T369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7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46" style:family="table-row">
      <style:table-row-properties style:use-optimal-row-height="fals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7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7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7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6_10" style:family="text">
      <style:text-properties style:font-name="Cambria Math" fo:font-size="10pt" style:font-name-asian="Times New Roman" style:font-size-asian="10pt" style:font-name-complex="Cambria Math" style:font-size-complex="11pt" fo:language="en" fo:language-asian="en" fo:language-complex="ar" fo:country="GB" fo:country-asian="GB" fo:country-complex="SA" style:font-weight-complex="bold"/>
    </style:style>
    <style:style style:name="T376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7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use-optimal-row-height="fals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7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8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378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80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8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38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84" style:family="paragraph" style:parent-style-name="Normal"/>
    <style:style style:name="T3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8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86" style:family="paragraph" style:parent-style-name="Normal"/>
    <style:style style:name="T386_1" style:family="text">
      <style:text-properties fo:font-size="10pt" style:font-size-asian="10pt" style:font-name-complex="Arial" style:font-size-complex="10pt"/>
    </style:style>
    <style:style style:name="T386_2" style:family="text">
      <style:text-properties fo:font-size="10pt" style:font-size-asian="10pt" style:font-name-complex="Arial" style:font-size-complex="10pt"/>
    </style:style>
    <style:style style:name="T386_3" style:family="text">
      <style:text-properties fo:font-size="10pt" style:font-size-asian="10pt" style:font-name-complex="Arial" style:font-size-complex="10pt"/>
    </style:style>
    <style:style style:name="T386_4" style:family="text">
      <style:text-properties fo:font-size="10pt" style:font-size-asian="10pt" style:font-name-complex="Arial" style:font-size-complex="10pt"/>
    </style:style>
    <style:style style:name="T386_5" style:family="text">
      <style:text-properties fo:font-size="10pt" style:font-size-asian="10pt" style:font-name-complex="Arial" style:font-size-complex="10pt"/>
    </style:style>
    <style:style style:name="T386_6" style:family="text">
      <style:text-properties fo:font-size="10pt" style:font-size-asian="10pt" style:font-name-complex="Arial" style:font-size-complex="10pt"/>
    </style:style>
    <style:style style:name="T386_7" style:family="text">
      <style:text-properties fo:font-size="10pt" style:font-size-asian="10pt" style:font-name-complex="Arial" style:font-size-complex="10pt"/>
    </style:style>
    <style:style style:name="T386_8" style:family="text">
      <style:text-properties fo:font-size="10pt" style:font-size-asian="10pt" style:font-name-complex="Arial" style:font-size-complex="10pt"/>
    </style:style>
    <style:style style:name="T386_9" style:family="text">
      <style:text-properties fo:font-size="10pt" style:font-size-asian="10pt" style:font-name-complex="Arial" style:font-size-complex="10pt"/>
    </style:style>
    <style:style style:name="P387" style:family="paragraph" style:parent-style-name="Normal">
      <style:text-properties fo:font-size="10pt" style:font-size-asian="10pt" style:font-name-complex="Arial" style:font-size-complex="10pt"/>
    </style:style>
    <style:style style:name="P388" style:family="paragraph" style:parent-style-name="Normal"/>
    <style:style style:name="T388_1" style:family="text">
      <style:text-properties fo:font-size="10pt" style:font-size-asian="10pt" style:font-name-complex="Arial" style:font-size-complex="10pt"/>
    </style:style>
    <style:style style:name="T388_2" style:family="text">
      <style:text-properties fo:font-size="10pt" style:font-size-asian="10pt" style:font-name-complex="Arial" style:font-size-complex="10pt"/>
    </style:style>
    <style:style style:name="T388_3" style:family="text">
      <style:text-properties fo:font-size="10pt" style:font-size-asian="10pt" style:font-name-complex="Arial" style:font-size-complex="10pt"/>
    </style:style>
    <style:style style:name="T388_4" style:family="text">
      <style:text-properties fo:font-size="10pt" style:font-size-asian="10pt" style:font-name-complex="Arial" style:font-size-complex="10pt"/>
    </style:style>
    <style:style style:name="T388_5" style:family="text">
      <style:text-properties fo:font-size="10pt" style:font-size-asian="10pt" style:font-name-complex="Arial" style:font-size-complex="10pt"/>
    </style:style>
    <style:style style:name="T388_6" style:family="text">
      <style:text-properties fo:font-size="10pt" style:font-size-asian="10pt" style:font-name-complex="Arial" style:font-size-complex="10pt"/>
    </style:style>
    <style:style style:name="T388_7" style:family="text">
      <style:text-properties fo:font-size="10pt" style:font-size-asian="10pt" style:font-name-complex="Arial" style:font-size-complex="10pt"/>
    </style:style>
    <style:style style:name="T388_8" style:family="text">
      <style:text-properties fo:font-size="10pt" style:font-size-asian="10pt" style:font-name-complex="Arial" style:font-size-complex="10pt"/>
    </style:style>
    <style:style style:name="T388_9" style:family="text">
      <style:text-properties fo:font-size="10pt" style:font-size-asian="10pt" style:font-name-complex="Arial" style:font-size-complex="10pt"/>
    </style:style>
    <style:style style:name="P389" style:family="paragraph" style:parent-style-name="Normal">
      <style:text-properties fo:font-size="10pt" style:font-size-asian="10pt" style:font-name-complex="Arial" style:font-size-complex="10pt"/>
    </style:style>
    <style:style style:name="P390" style:family="paragraph" style:parent-style-name="Normal"/>
    <style:style style:name="T39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91" style:family="paragraph" style:parent-style-name="Normal"/>
    <style:style style:name="T39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1_2" style:family="text">
      <style:text-properties fo:font-size="10pt" style:font-size-asian="10pt" style:font-name-complex="Arial" style:font-size-complex="10pt"/>
    </style:style>
    <style:style style:name="T391_3" style:family="text">
      <style:text-properties fo:font-size="10pt" style:font-size-asian="10pt" style:font-name-complex="Arial" style:font-size-complex="10pt"/>
    </style:style>
    <style:style style:name="T391_4" style:family="text">
      <style:text-properties fo:font-size="10pt" style:font-size-asian="10pt" style:font-name-complex="Arial" style:font-size-complex="10pt"/>
    </style:style>
    <style:style style:name="T391_5" style:family="text">
      <style:text-properties fo:font-size="10pt" style:font-size-asian="10pt" style:font-name-complex="Arial" style:font-size-complex="10pt"/>
    </style:style>
    <style:style style:name="T391_6" style:family="text">
      <style:text-properties fo:font-size="10pt" style:font-size-asian="10pt" style:font-name-complex="Arial" style:font-size-complex="10pt"/>
    </style:style>
    <style:style style:name="P39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93" style:family="paragraph" style:parent-style-name="Normal"/>
    <style:style style:name="T39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94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39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4_2" style:family="text">
      <style:text-properties fo:font-size="10pt" style:font-size-asian="10pt" style:font-name-complex="Arial" style:font-size-complex="10pt"/>
    </style:style>
    <style:style style:name="P395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39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5_2" style:family="text">
      <style:text-properties fo:font-size="10pt" style:font-size-asian="10pt" style:font-name-complex="Arial" style:font-size-complex="10pt"/>
    </style:style>
    <style:style style:name="P396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39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6_2" style:family="text">
      <style:text-properties fo:font-size="10pt" style:font-size-asian="10pt" style:font-name-complex="Arial" style:font-size-complex="10pt"/>
    </style:style>
    <style:style style:name="T396_3" style:family="text">
      <style:text-properties fo:font-size="10pt" style:font-size-asian="10pt" style:font-name-complex="Arial" style:font-size-complex="10pt"/>
    </style:style>
    <style:style style:name="P397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39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7_2" style:family="text">
      <style:text-properties fo:font-size="10pt" style:font-size-asian="10pt" style:font-name-complex="Arial" style:font-size-complex="10pt"/>
    </style:style>
    <style:style style:name="P398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39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98_2" style:family="text">
      <style:text-properties fo:font-size="10pt" style:font-size-asian="10pt" style:font-name-complex="Arial" style:font-size-complex="10pt"/>
    </style:style>
    <style:style style:name="P399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0" style:family="paragraph" style:parent-style-name="Normal"/>
    <style:style style:name="T40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0_4" style:family="text">
      <style:text-properties fo:font-size="10pt" style:font-size-asian="10pt" style:font-name-complex="Arial" style:font-size-complex="10pt"/>
    </style:style>
    <style:style style:name="T400_5" style:family="text">
      <style:text-properties fo:font-size="10pt" style:font-size-asian="10pt" style:font-name-complex="Arial" style:font-size-complex="10pt"/>
    </style:style>
    <style:style style:name="T400_6" style:family="text">
      <style:text-properties fo:font-size="10pt" style:font-size-asian="10pt" style:font-name-complex="Arial" style:font-size-complex="10pt"/>
    </style:style>
    <style:style style:name="T400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2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0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2_2" style:family="text">
      <style:text-properties fo:font-size="10pt" style:font-size-asian="10pt" style:font-name-complex="Arial" style:font-size-complex="10pt"/>
    </style:style>
    <style:style style:name="T402_3" style:family="text">
      <style:text-properties fo:font-size="10pt" style:font-size-asian="10pt" style:font-name-complex="Arial" style:font-size-complex="10pt"/>
    </style:style>
    <style:style style:name="T402_4" style:family="text">
      <style:text-properties fo:font-size="10pt" style:font-size-asian="10pt" style:font-name-complex="Arial" style:font-size-complex="10pt"/>
    </style:style>
    <style:style style:name="T402_5" style:family="text">
      <style:text-properties fo:font-size="10pt" style:font-size-asian="10pt" style:font-name-complex="Arial" style:font-size-complex="10pt"/>
    </style:style>
    <style:style style:name="T402_6" style:family="text">
      <style:text-properties fo:font-size="10pt" style:font-size-asian="10pt" style:font-name-complex="Arial" style:font-size-complex="10pt"/>
    </style:style>
    <style:style style:name="T402_7" style:family="text">
      <style:text-properties fo:font-size="10pt" style:font-size-asian="10pt" style:font-name-complex="Arial" style:font-size-complex="10pt"/>
    </style:style>
    <style:style style:name="T402_8" style:family="text">
      <style:text-properties fo:font-size="10pt" style:font-size-asian="10pt" style:font-name-complex="Arial" style:font-size-complex="10pt"/>
    </style:style>
    <style:style style:name="P403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</style:style>
    <style:style style:name="T40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3_4" style:family="text">
      <style:text-properties fo:font-size="10pt" style:font-size-asian="10pt" style:font-name-complex="Arial" style:font-size-complex="10pt"/>
    </style:style>
    <style:style style:name="T403_5" style:family="text">
      <style:text-properties fo:font-size="10pt" style:font-size-asian="10pt" style:font-name-complex="Arial" style:font-size-complex="10pt"/>
    </style:style>
    <style:style style:name="P404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4_2" style:family="text">
      <style:text-properties fo:font-size="10pt" style:font-size-asian="10pt" style:font-name-complex="Arial" style:font-size-complex="10pt"/>
    </style:style>
    <style:style style:name="P405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0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5_2" style:family="text">
      <style:text-properties fo:font-size="10pt" style:font-size-asian="10pt" style:font-name-complex="Arial" style:font-size-complex="10pt"/>
    </style:style>
    <style:style style:name="P406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0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6_2" style:family="text">
      <style:text-properties fo:font-size="10pt" style:font-size-asian="10pt" style:font-name-complex="Arial" style:font-size-complex="10pt"/>
    </style:style>
    <style:style style:name="T406_3" style:family="text">
      <style:text-properties fo:font-size="10pt" style:font-size-asian="10pt" style:font-name-complex="Arial" style:font-size-complex="10pt"/>
    </style:style>
    <style:style style:name="T406_4" style:family="text">
      <style:text-properties fo:font-size="10pt" style:font-size-asian="10pt" style:font-name-complex="Arial" style:font-size-complex="10pt"/>
    </style:style>
    <style:style style:name="P40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8" style:family="paragraph" style:parent-style-name="Normal"/>
    <style:style style:name="T40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8_2" style:family="text">
      <style:text-properties fo:font-size="10pt" style:font-size-asian="10pt" style:font-name-complex="Arial" style:font-size-complex="10pt"/>
    </style:style>
    <style:style style:name="T40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8_4" style:family="text">
      <style:text-properties fo:font-size="10pt" style:font-size-asian="10pt" style:font-name-complex="Arial" style:font-size-complex="10pt"/>
    </style:style>
    <style:style style:name="T408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9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10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1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0_2" style:family="text">
      <style:text-properties fo:font-size="10pt" style:font-size-asian="10pt" style:font-name-complex="Arial" style:font-size-complex="10pt"/>
    </style:style>
    <style:style style:name="P411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1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1_2" style:family="text">
      <style:text-properties fo:font-size="10pt" style:font-size-asian="10pt" style:font-name-complex="Arial" style:font-size-complex="10pt"/>
    </style:style>
    <style:style style:name="T411_3" style:family="text">
      <style:text-properties fo:font-size="10pt" style:font-size-asian="10pt" style:font-name-complex="Arial" style:font-size-complex="10pt"/>
    </style:style>
    <style:style style:name="T411_4" style:family="text">
      <style:text-properties fo:font-size="10pt" style:font-size-asian="10pt" style:font-name-complex="Arial" style:font-size-complex="10pt"/>
    </style:style>
    <style:style style:name="P412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1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2_2" style:family="text">
      <style:text-properties fo:font-size="10pt" style:font-size-asian="10pt" style:font-name-complex="Arial" style:font-size-complex="10pt"/>
    </style:style>
    <style:style style:name="P413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1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3_2" style:family="text">
      <style:text-properties fo:font-size="10pt" style:font-size-asian="10pt" style:font-name-complex="Arial" style:font-size-complex="10pt"/>
    </style:style>
    <style:style style:name="P414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1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4_2" style:family="text">
      <style:text-properties fo:font-size="10pt" style:font-size-asian="10pt" style:font-name-complex="Arial" style:font-size-complex="10pt"/>
    </style:style>
    <style:style style:name="P415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1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5_2" style:family="text">
      <style:text-properties fo:font-size="10pt" style:font-size-asian="10pt" style:font-name-complex="Arial" style:font-size-complex="10pt"/>
    </style:style>
    <style:style style:name="P41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17" style:family="paragraph" style:parent-style-name="Normal"/>
    <style:style style:name="T41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7_2" style:family="text">
      <style:text-properties fo:font-size="10pt" style:font-size-asian="10pt" style:font-name-complex="Arial" style:font-size-complex="10pt"/>
    </style:style>
    <style:style style:name="T417_3" style:family="text">
      <style:text-properties fo:font-size="10pt" style:font-size-asian="10pt" style:font-name-complex="Arial" style:font-size-complex="10pt"/>
    </style:style>
    <style:style style:name="T417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18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19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1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9_2" style:family="text">
      <style:text-properties fo:font-size="10pt" style:font-size-asian="10pt" style:font-name-complex="Arial" style:font-size-complex="10pt"/>
    </style:style>
    <style:style style:name="P420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2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0_2" style:family="text">
      <style:text-properties fo:font-size="10pt" style:font-size-asian="10pt" style:font-name-complex="Arial" style:font-size-complex="10pt"/>
    </style:style>
    <style:style style:name="P421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2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1_2" style:family="text">
      <style:text-properties fo:font-size="10pt" style:font-size-asian="10pt" style:font-name-complex="Arial" style:font-size-complex="10pt"/>
    </style:style>
    <style:style style:name="P422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2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2_2" style:family="text">
      <style:text-properties fo:font-size="10pt" style:font-size-asian="10pt" style:font-name-complex="Arial" style:font-size-complex="10pt"/>
    </style:style>
    <style:style style:name="P423" style:family="paragraph" style:parent-style-name="Normal">
      <style:paragraph-properties>
        <style:tab-stops>
          <style:tab-stop style:type="left" style:leader-style="none" style:position="0.635cm"/>
        </style:tab-stops>
      </style:paragraph-properties>
      <style:text-properties fo:font-size="10pt" style:font-size-asian="10pt" style:font-name-complex="Arial" style:font-size-complex="10pt"/>
    </style:style>
    <style:style style:name="T42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23_2" style:family="text">
      <style:text-properties fo:font-size="10pt" style:font-size-asian="10pt" style:font-name-complex="Arial" style:font-size-complex="10pt"/>
    </style:style>
    <style:style style:name="P424" style:family="paragraph" style:parent-style-name="Normal">
      <style:text-properties fo:font-size="10pt" style:font-size-asian="10pt" style:font-name-complex="Arial" style:font-size-complex="10pt"/>
    </style:style>
    <style:style style:name="P425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426" style:family="paragraph" style:parent-style-name="Normal"/>
    <style:style style:name="T426_1" style:family="text">
      <style:text-properties fo:font-size="10pt" style:font-size-asian="10pt" style:font-name-complex="Arial" style:font-size-complex="10pt" fo:font-weight="bold" style:font-weight-asian="bold"/>
    </style:style>
    <style:style style:name="P427" style:family="paragraph" style:parent-style-name="Normal">
      <style:text-properties fo:font-size="10pt" style:font-size-asian="10pt" style:font-name-complex="Arial" style:font-size-complex="10pt"/>
    </style:style>
    <style:style style:name="T427_1" style:family="text">
      <style:text-properties fo:font-size="10pt" style:font-size-asian="10pt" style:font-name-complex="Arial" style:font-size-complex="10pt" fo:font-weight="bold" style:font-weight-asian="bold"/>
    </style:style>
    <style:style style:name="T427_2" style:family="text">
      <style:text-properties fo:font-size="10pt" style:font-size-asian="10pt" style:font-name-complex="Arial" style:font-size-complex="10pt"/>
    </style:style>
    <style:style style:name="P428" style:family="paragraph" style:parent-style-name="Normal">
      <style:paragraph-properties fo:margin-left="1.27cm"/>
      <style:text-properties fo:font-size="10pt" style:font-size-asian="10pt" style:font-name-complex="Arial" style:font-size-complex="10pt"/>
    </style:style>
    <style:style style:name="P429" style:family="paragraph" style:parent-style-name="Normal">
      <style:text-properties fo:font-size="10pt" style:font-size-asian="10pt" style:font-name-complex="Arial" style:font-size-complex="10pt"/>
    </style:style>
    <style:style style:name="T429_1" style:family="text">
      <style:text-properties fo:font-size="10pt" style:font-size-asian="10pt" style:font-name-complex="Arial" style:font-size-complex="10pt" fo:font-weight="bold" style:font-weight-asian="bold"/>
    </style:style>
    <style:style style:name="T429_2" style:family="text">
      <style:text-properties fo:font-size="10pt" style:font-size-asian="10pt" style:font-name-complex="Arial" style:font-size-complex="10pt"/>
    </style:style>
    <style:style style:name="T429_3" style:family="text">
      <style:text-properties fo:font-size="10pt" style:font-size-asian="10pt" style:font-name-complex="Arial" style:font-size-complex="10pt"/>
    </style:style>
    <style:style style:name="T429_4" style:family="text">
      <style:text-properties fo:font-size="10pt" style:font-size-asian="10pt" style:font-name-complex="Arial" style:font-size-complex="10pt"/>
    </style:style>
    <style:style style:name="P430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43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432" style:family="paragraph" style:parent-style-name="Normal"/>
    <style:style style:name="T43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3" style:family="paragraph" style:parent-style-name="Normal">
      <style:text-properties fo:font-size="10pt" style:font-size-asian="10pt" style:font-name-complex="Arial" style:font-size-complex="10pt"/>
    </style:style>
    <style:style style:name="P434" style:family="paragraph" style:parent-style-name="Normal"/>
    <style:style style:name="T434_1" style:family="text">
      <style:text-properties fo:font-size="10pt" style:font-size-asian="10pt" style:font-name-complex="Arial" style:font-size-complex="10pt"/>
    </style:style>
    <style:style style:name="T434_2" style:family="text">
      <style:text-properties fo:font-size="10pt" style:font-size-asian="10pt" style:font-name-complex="Arial" style:font-size-complex="10pt"/>
    </style:style>
    <style:style style:name="T434_3" style:family="text">
      <style:text-properties fo:font-size="10pt" style:font-size-asian="10pt" style:font-name-complex="Arial" style:font-size-complex="10pt"/>
    </style:style>
    <style:style style:name="P435" style:family="paragraph" style:parent-style-name="Normal">
      <style:text-properties fo:font-size="10pt" style:font-size-asian="10pt" style:font-name-complex="Arial" style:font-size-complex="10pt"/>
    </style:style>
    <style:style style:name="P436" style:family="paragraph" style:parent-style-name="Normal"/>
    <style:style style:name="T43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38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T438_1" style:family="text">
      <style:text-properties fo:font-size="10pt" style:font-size-asian="10pt" style:font-name-complex="Arial" style:font-size-complex="10pt"/>
    </style:style>
    <style:style style:name="T43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8_3" style:family="text">
      <style:text-properties fo:font-size="10pt" style:font-size-asian="10pt" style:font-name-complex="Arial" style:font-size-complex="10pt"/>
    </style:style>
    <style:style style:name="T438_4" style:family="text">
      <style:text-properties fo:font-size="10pt" style:font-size-asian="10pt" style:font-name-complex="Arial" style:font-size-complex="10pt"/>
    </style:style>
    <style:style style:name="T438_5" style:family="text">
      <style:text-properties fo:font-size="10pt" style:font-size-asian="10pt" style:font-name-complex="Arial" style:font-size-complex="10pt"/>
    </style:style>
    <style:style style:name="T438_6" style:family="text">
      <style:text-properties fo:font-size="10pt" style:font-size-asian="10pt" style:font-name-complex="Arial" style:font-size-complex="10pt"/>
    </style:style>
    <style:style style:name="T438_7" style:family="text">
      <style:text-properties fo:font-size="10pt" style:font-size-asian="10pt" style:font-name-complex="Arial" style:font-size-complex="10pt"/>
    </style:style>
    <style:style style:name="T438_8" style:family="text">
      <style:text-properties fo:font-size="10pt" style:font-size-asian="10pt" style:font-name-complex="Arial" style:font-size-complex="10pt"/>
    </style:style>
    <style:style style:name="T438_9" style:family="text">
      <style:text-properties fo:font-size="10pt" style:font-size-asian="10pt" style:font-name-complex="Arial" style:font-size-complex="10pt"/>
    </style:style>
    <style:style style:name="T438_10" style:family="text">
      <style:text-properties fo:font-size="10pt" style:font-size-asian="10pt" style:font-name-complex="Arial" style:font-size-complex="10pt"/>
    </style:style>
    <style:style style:name="T438_11" style:family="text">
      <style:text-properties fo:font-size="10pt" style:font-size-asian="10pt" style:font-name-complex="Arial" style:font-size-complex="10pt"/>
    </style:style>
    <style:style style:name="T438_12" style:family="text">
      <style:text-properties fo:font-size="10pt" style:font-size-asian="10pt" style:font-name-complex="Arial" style:font-size-complex="10pt"/>
    </style:style>
    <style:style style:name="T438_13" style:family="text">
      <style:text-properties fo:font-size="10pt" style:font-size-asian="10pt" style:font-name-complex="Arial" style:font-size-complex="10pt"/>
    </style:style>
    <style:style style:name="Table11" style:family="table">
      <style:table-properties table:align="left" style:width="16.503cm" fo:margin-left="-0.259cm"/>
    </style:style>
    <style:style style:name="Column42" style:family="table-column">
      <style:table-column-properties style:column-width="3.013cm"/>
    </style:style>
    <style:style style:name="Column43" style:family="table-column">
      <style:table-column-properties style:column-width="1.087cm"/>
    </style:style>
    <style:style style:name="Column44" style:family="table-column">
      <style:table-column-properties style:column-width="1.653cm"/>
    </style:style>
    <style:style style:name="Column45" style:family="table-column">
      <style:table-column-properties style:column-width="5.791cm"/>
    </style:style>
    <style:style style:name="Column46" style:family="table-column">
      <style:table-column-properties style:column-width="4.96cm"/>
    </style:style>
    <style:style style:name="Row48" style:family="table-row">
      <style:table-row-properties style:min-row-height="0.863cm"/>
    </style:style>
    <style:style style:name="Cell1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44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441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441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441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441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441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441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Row49" style:family="table-row">
      <style:table-row-properties style:min-row-height="0.612cm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0" style:family="table-row">
      <style:table-row-properties style:min-row-height="0.609cm"/>
    </style:style>
    <style:style style:name="Cell1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450" style:family="paragraph" style:parent-style-name="Normal">
      <style:text-properties style:font-name-complex="Arial" fo:font-weight="bold" style:font-weight-asian="bold"/>
    </style:style>
    <style:style style:name="Table12" style:family="table">
      <style:table-properties table:align="left" style:width="16.494cm" fo:margin-left="0cm"/>
    </style:style>
    <style:style style:name="Column47" style:family="table-column">
      <style:table-column-properties style:column-width="2.759cm"/>
    </style:style>
    <style:style style:name="Column48" style:family="table-column">
      <style:table-column-properties style:column-width="5.251cm"/>
    </style:style>
    <style:style style:name="Column49" style:family="table-column">
      <style:table-column-properties style:column-width="8.484cm"/>
    </style:style>
    <style:style style:name="Row51" style:family="table-row">
      <style:table-row-properties style:min-row-height="0.482cm"/>
    </style:style>
    <style:style style:name="Cell1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2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25%" fo:margin-bottom="0cm"/>
    </style:style>
    <style:style style:name="T4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5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57" style:family="paragraph" style:parent-style-name="Normal">
      <style:paragraph-properties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58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5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5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59" style:family="paragraph" style:parent-style-name="Normal">
      <style:paragraph-properties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60" style:family="paragraph" style:parent-style-name="Normal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6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62_2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62_3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/>
    </style:style>
    <style:style style:name="T462_4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/>
    </style:style>
    <style:style style:name="T46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6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6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3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469" style:family="paragraph" style:parent-style-name="Normal"/>
    <style:style style:name="T4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6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6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69_4" style:family="text">
      <style:text-properties fo:font-size="11pt" style:font-size-asian="11pt" style:font-name-complex="Arial" style:font-size-complex="11pt"/>
    </style:style>
    <style:style style:name="P470" style:family="paragraph" style:parent-style-name="Normal"/>
    <style:style style:name="T470_1" style:family="text">
      <style:text-properties fo:font-size="10pt" style:font-size-asian="10pt" style:font-name-complex="Arial" style:font-size-complex="10pt"/>
    </style:style>
    <style:style style:name="T470_2" style:family="text">
      <style:text-properties fo:font-size="10pt" style:font-size-asian="10pt" style:font-name-complex="Arial" style:font-size-complex="10pt" fo:font-weight="bold" style:font-weight-asian="bold"/>
    </style:style>
    <style:style style:name="T470_3" style:family="text">
      <style:text-properties fo:font-size="10pt" style:font-size-asian="10pt" style:font-name-complex="Arial" style:font-size-complex="10pt" fo:font-weight="bold" style:font-weight-asian="bold"/>
    </style:style>
    <style:style style:name="P471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72" style:family="paragraph" style:parent-style-name="List_20_Paragraph">
      <style:text-properties fo:font-size="10pt" style:font-size-asian="10pt" style:font-name-complex="Arial" style:font-size-complex="11pt" style:font-weight-complex="bold"/>
    </style:style>
    <style:style style:name="T472_1" style:family="text">
      <style:text-properties fo:font-size="10pt" style:font-size-asian="10pt" style:font-name-complex="Arial" style:font-size-complex="11pt" style:font-weight-complex="bold"/>
    </style:style>
    <style:style style:name="P473" style:family="paragraph" style:parent-style-name="List_20_Paragraph">
      <style:text-properties fo:font-size="10pt" style:font-size-asian="10pt" style:font-name-complex="Arial" style:font-size-complex="11pt" style:font-weight-complex="bold"/>
    </style:style>
    <style:style style:name="T473_1" style:family="text">
      <style:text-properties fo:font-size="10pt" style:font-size-asian="10pt" style:font-name-complex="Arial" style:font-size-complex="11pt" style:font-weight-complex="bold"/>
    </style:style>
    <style:style style:name="P474" style:family="paragraph" style:parent-style-name="List_20_Paragraph">
      <style:text-properties fo:font-size="10pt" style:font-size-asian="10pt" style:font-name-complex="Arial" style:font-size-complex="11pt" style:font-weight-complex="bold"/>
    </style:style>
    <style:style style:name="T474_1" style:family="text">
      <style:text-properties fo:font-size="10pt" style:font-size-asian="10pt" style:font-name-complex="Arial" style:font-size-complex="11pt" style:font-weight-complex="bold"/>
    </style:style>
    <style:style style:name="P475" style:family="paragraph" style:parent-style-name="List_20_Paragraph">
      <style:text-properties fo:font-size="10pt" style:font-size-asian="10pt" style:font-name-complex="Arial"/>
    </style:style>
    <style:style style:name="T475_1" style:family="text">
      <style:text-properties fo:font-size="10pt" style:font-size-asian="10pt" style:font-name-complex="Arial" fo:font-weight="bold" style:font-weight-asian="bold" style:font-weight-complex="bold"/>
    </style:style>
    <style:style style:name="T475_2" style:family="text">
      <style:text-properties fo:font-size="10pt" style:font-size-asian="10pt" style:font-name-complex="Arial"/>
    </style:style>
    <style:style style:name="T475_3" style:family="text">
      <style:text-properties fo:font-size="10pt" style:font-size-asian="10pt" style:font-name-complex="Arial"/>
    </style:style>
    <style:style style:name="T475_4" style:family="text">
      <style:text-properties fo:font-size="10pt" style:font-size-asian="10pt" style:font-name-complex="Arial"/>
    </style:style>
    <style:style style:name="T475_5" style:family="text">
      <style:text-properties fo:font-size="10pt" style:font-size-asian="10pt" style:font-name-complex="Arial"/>
    </style:style>
    <style:style style:name="T475_6" style:family="text">
      <style:text-properties fo:font-size="10pt" style:font-size-asian="10pt" style:font-name-complex="Arial"/>
    </style:style>
    <style:style style:name="T475_7" style:family="text">
      <style:text-properties fo:font-size="10pt" style:font-size-asian="10pt" style:font-name-complex="Arial"/>
    </style:style>
    <style:style style:name="T475_8" style:family="text">
      <style:text-properties fo:font-size="10pt" style:font-size-asian="10pt" style:font-name-complex="Arial"/>
    </style:style>
    <style:style style:name="P476" style:family="paragraph" style:parent-style-name="List_20_Paragraph">
      <style:text-properties style:font-name-complex="Arial"/>
    </style:style>
    <style:style style:name="T476_1" style:family="text">
      <style:text-properties fo:font-size="10pt" style:font-size-asian="10pt" style:font-name-complex="Arial" fo:font-weight="bold" style:font-weight-asian="bold" style:font-weight-complex="bold"/>
    </style:style>
    <style:style style:name="T476_2" style:family="text">
      <style:text-properties fo:font-size="10pt" style:font-size-asian="10pt" style:font-name-complex="Arial"/>
    </style:style>
    <style:style style:name="T476_3" style:family="text">
      <style:text-properties fo:font-size="10pt" style:font-size-asian="10pt" style:font-name-complex="Arial"/>
    </style:style>
    <style:style style:name="T476_4" style:family="text">
      <style:text-properties fo:font-size="10pt" style:font-size-asian="10pt" style:font-name-complex="Arial"/>
    </style:style>
    <style:style style:name="T476_5" style:family="text">
      <style:text-properties fo:font-size="10pt" style:font-size-asian="10pt" style:font-name-complex="Arial"/>
    </style:style>
    <style:style style:name="T476_6" style:family="text">
      <style:text-properties fo:font-size="10pt" style:font-size-asian="10pt" style:font-name-complex="Arial"/>
    </style:style>
    <style:style style:name="P477" style:family="paragraph" style:parent-style-name="List_20_Paragraph">
      <style:paragraph-properties fo:margin-left="0.635cm"/>
      <style:text-properties fo:font-size="10pt" style:font-size-asian="10pt" style:font-name-complex="Arial"/>
    </style:style>
    <style:style style:name="P478" style:family="paragraph" style:parent-style-name="Normal"/>
    <style:style style:name="T478_1" style:family="text">
      <style:text-properties fo:font-size="10pt" style:font-size-asian="10pt" style:font-name-complex="Arial" style:font-size-complex="11pt" fo:font-weight="bold" style:font-weight-asian="bold"/>
    </style:style>
    <style:style style:name="T478_2" style:family="text">
      <style:text-properties fo:font-size="10pt" style:font-size-asian="10pt" style:font-name-complex="Arial" style:font-size-complex="11pt" fo:font-weight="bold" style:font-weight-asian="bold"/>
    </style:style>
    <style:style style:name="P479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P480" style:family="paragraph" style:parent-style-name="List_20_Paragraph">
      <style:text-properties fo:font-size="10pt" style:font-size-asian="10pt" style:font-name-complex="Arial"/>
    </style:style>
    <style:style style:name="T480_1" style:family="text">
      <style:text-properties fo:font-size="10pt" style:font-size-asian="10pt" style:font-name-complex="Arial"/>
    </style:style>
    <style:style style:name="T480_2" style:family="text">
      <style:text-properties style:font-name="Cambria Math" fo:font-size="10pt" style:font-size-asian="10pt" style:font-name-complex="Cambria Math"/>
    </style:style>
    <style:style style:name="T480_3" style:family="text">
      <style:text-properties fo:font-size="10pt" style:font-size-asian="10pt" style:font-name-complex="Arial"/>
    </style:style>
    <style:style style:name="T480_4" style:family="text">
      <style:text-properties style:font-name="Cambria Math" fo:font-size="10pt" style:font-size-asian="10pt" style:font-name-complex="Cambria Math"/>
    </style:style>
    <style:style style:name="T480_5" style:family="text">
      <style:text-properties fo:font-size="10pt" style:font-size-asian="10pt" style:font-name-complex="Arial"/>
    </style:style>
    <style:style style:name="P481" style:family="paragraph" style:parent-style-name="List_20_Paragraph">
      <style:text-properties fo:font-size="10pt" style:font-size-asian="10pt" style:font-name-complex="Arial"/>
    </style:style>
    <style:style style:name="T481_1" style:family="text">
      <style:text-properties fo:font-size="10pt" style:font-size-asian="10pt" style:font-name-complex="Arial"/>
    </style:style>
    <style:style style:name="T481_2" style:family="text">
      <style:text-properties style:font-name="Cambria Math" fo:font-size="10pt" style:font-size-asian="10pt" style:font-name-complex="Cambria Math"/>
    </style:style>
    <style:style style:name="T481_3" style:family="text">
      <style:text-properties fo:font-size="10pt" style:font-size-asian="10pt" style:font-name-complex="Arial"/>
    </style:style>
    <style:style style:name="T481_4" style:family="text">
      <style:text-properties style:font-name="Cambria Math" fo:font-size="10pt" style:font-size-asian="10pt" style:font-name-complex="Cambria Math"/>
    </style:style>
    <style:style style:name="T481_5" style:family="text">
      <style:text-properties fo:font-size="10pt" style:font-size-asian="10pt" style:font-name-complex="Arial"/>
    </style:style>
    <style:style style:name="P482" style:family="paragraph" style:parent-style-name="List_20_Paragraph"/>
    <style:style style:name="T482_1" style:family="text">
      <style:text-properties fo:font-size="10pt" style:font-size-asian="10pt" style:font-name-complex="Arial" style:font-size-complex="11pt"/>
    </style:style>
    <style:style style:name="T482_2" style:family="text">
      <style:text-properties fo:font-size="10pt" style:font-size-asian="10pt" style:font-name-complex="Arial" style:font-size-complex="11pt" style:font-weight-complex="bold"/>
    </style:style>
    <style:style style:name="P483" style:family="paragraph" style:parent-style-name="List_20_Paragraph">
      <style:text-properties fo:font-size="10pt" style:font-size-asian="10pt" style:font-name-complex="Arial" style:font-size-complex="11pt" style:font-weight-complex="bold"/>
    </style:style>
    <style:style style:name="T483_1" style:family="text">
      <style:text-properties fo:font-size="10pt" style:font-size-asian="10pt" style:font-name-complex="Arial" style:font-size-complex="11pt" style:font-weight-complex="bold"/>
    </style:style>
    <style:style style:name="P484" style:family="paragraph" style:parent-style-name="List_20_Paragraph">
      <style:text-properties fo:font-size="10pt" style:font-size-asian="10pt" style:font-name-complex="Arial" style:font-size-complex="11pt" style:font-weight-complex="bold"/>
    </style:style>
    <style:style style:name="T484_1" style:family="text">
      <style:text-properties fo:font-size="10pt" style:font-size-asian="10pt" style:font-name-complex="Arial" style:font-size-complex="11pt" style:font-weight-complex="bold"/>
    </style:style>
    <style:style style:name="P485" style:family="paragraph" style:parent-style-name="List_20_Paragraph"/>
    <style:style style:name="T485_1" style:family="text">
      <style:text-properties fo:font-size="10pt" style:font-size-asian="10pt" style:font-name-complex="Arial"/>
    </style:style>
    <style:style style:name="P486" style:family="paragraph" style:parent-style-name="List_20_Paragraph">
      <style:text-properties fo:font-size="10pt" style:font-size-asian="10pt" style:font-name-complex="Arial"/>
    </style:style>
    <style:style style:name="T486_1" style:family="text">
      <style:text-properties fo:font-size="10pt" style:font-size-asian="10pt" style:font-name-complex="Arial"/>
    </style:style>
    <style:style style:name="T486_2" style:family="text">
      <style:text-properties fo:font-size="10pt" style:font-size-asian="10pt" style:font-name-complex="Arial"/>
    </style:style>
    <style:style style:name="T486_3" style:family="text">
      <style:text-properties fo:font-size="10pt" style:font-size-asian="10pt" style:font-name-complex="Arial"/>
    </style:style>
    <style:style style:name="T486_4" style:family="text">
      <style:text-properties fo:font-size="10pt" style:font-size-asian="10pt" style:font-name-complex="Arial"/>
    </style:style>
    <style:style style:name="T486_5" style:family="text">
      <style:text-properties fo:font-size="10pt" style:font-size-asian="10pt" style:font-name-complex="Arial"/>
    </style:style>
    <style:style style:name="T486_6" style:family="text">
      <style:text-properties fo:font-size="10pt" style:font-size-asian="10pt" style:font-name-complex="Arial"/>
    </style:style>
    <style:style style:name="T486_7" style:family="text">
      <style:text-properties fo:font-size="10pt" style:font-size-asian="10pt" style:font-name-complex="Arial"/>
    </style:style>
    <style:style style:name="T486_8" style:family="text">
      <style:text-properties fo:font-size="10pt" style:font-size-asian="10pt" style:font-name-complex="Arial"/>
    </style:style>
    <style:style style:name="T486_9" style:family="text">
      <style:text-properties fo:font-size="10pt" style:font-size-asian="10pt" style:font-name-complex="Arial"/>
    </style:style>
    <style:style style:name="T486_10" style:family="text">
      <style:text-properties fo:font-size="10pt" style:font-size-asian="10pt" style:font-name-complex="Arial"/>
    </style:style>
    <style:style style:name="T486_11" style:family="text">
      <style:text-properties fo:font-size="10pt" style:font-size-asian="10pt" style:font-name-complex="Arial"/>
    </style:style>
    <style:style style:name="T486_12" style:family="text">
      <style:text-properties fo:font-size="10pt" style:font-size-asian="10pt" style:font-name-complex="Arial"/>
    </style:style>
    <style:style style:name="T486_13" style:family="text">
      <style:text-properties fo:font-size="10pt" style:font-size-asian="10pt" style:font-name-complex="Arial"/>
    </style:style>
    <style:style style:name="T486_14" style:family="text">
      <style:text-properties fo:font-size="10pt" style:font-size-asian="10pt" style:font-name-complex="Arial"/>
    </style:style>
    <style:style style:name="T486_15" style:family="text">
      <style:text-properties fo:font-size="10pt" style:font-size-asian="10pt" style:font-name-complex="Arial"/>
    </style:style>
    <style:style style:name="T486_16" style:family="text">
      <style:text-properties fo:font-size="10pt" style:font-size-asian="10pt" style:font-name-complex="Arial"/>
    </style:style>
    <style:style style:name="T486_17" style:family="text">
      <style:text-properties fo:font-size="10pt" style:font-size-asian="10pt" style:font-name-complex="Arial"/>
    </style:style>
    <style:style style:name="T486_18" style:family="text">
      <style:text-properties fo:font-size="10pt" style:font-size-asian="10pt" style:font-name-complex="Arial"/>
    </style:style>
    <style:style style:name="T486_19" style:family="text">
      <style:text-properties fo:font-size="10pt" style:font-size-asian="10pt" style:font-name-complex="Arial"/>
    </style:style>
    <style:style style:name="P487" style:family="paragraph" style:parent-style-name="List_20_Paragraph">
      <style:text-properties fo:font-size="10pt" style:font-size-asian="10pt" style:font-name-complex="Arial"/>
    </style:style>
    <style:style style:name="T487_1" style:family="text">
      <style:text-properties fo:font-size="10pt" style:font-size-asian="10pt" style:font-name-complex="Arial"/>
    </style:style>
    <style:style style:name="T487_2" style:family="text">
      <style:text-properties fo:font-size="10pt" style:font-size-asian="10pt" style:font-name-complex="Arial"/>
    </style:style>
    <style:style style:name="T487_3" style:family="text">
      <style:text-properties fo:font-size="10pt" style:font-size-asian="10pt" style:font-name-complex="Arial"/>
    </style:style>
    <style:style style:name="T487_4" style:family="text">
      <style:text-properties fo:font-size="10pt" style:font-size-asian="10pt" style:font-name-complex="Arial"/>
    </style:style>
    <style:style style:name="T487_5" style:family="text">
      <style:text-properties fo:font-size="10pt" style:font-size-asian="10pt" style:font-name-complex="Arial"/>
    </style:style>
    <style:style style:name="T487_6" style:family="text">
      <style:text-properties fo:font-size="10pt" style:font-size-asian="10pt" style:font-name-complex="Arial"/>
    </style:style>
    <style:style style:name="T487_7" style:family="text">
      <style:text-properties fo:font-size="10pt" style:font-size-asian="10pt" style:font-name-complex="Arial"/>
    </style:style>
    <style:style style:name="T487_8" style:family="text">
      <style:text-properties fo:font-size="10pt" style:font-size-asian="10pt" style:font-name-complex="Arial"/>
    </style:style>
    <style:style style:name="T487_9" style:family="text">
      <style:text-properties fo:font-size="10pt" style:font-size-asian="10pt" style:font-name-complex="Arial"/>
    </style:style>
    <style:style style:name="T487_10" style:family="text">
      <style:text-properties fo:font-size="10pt" style:font-size-asian="10pt" style:font-name-complex="Arial"/>
    </style:style>
    <style:style style:name="T487_11" style:family="text">
      <style:text-properties fo:font-size="10pt" style:font-size-asian="10pt" style:font-name-complex="Arial"/>
    </style:style>
    <style:style style:name="T487_12" style:family="text">
      <style:text-properties fo:font-size="10pt" style:font-size-asian="10pt" style:font-name-complex="Arial"/>
    </style:style>
    <style:style style:name="T487_13" style:family="text">
      <style:text-properties fo:font-size="10pt" style:font-size-asian="10pt" style:font-name-complex="Arial"/>
    </style:style>
    <style:style style:name="T487_14" style:family="text">
      <style:text-properties fo:font-size="10pt" style:font-size-asian="10pt" style:font-name-complex="Arial"/>
    </style:style>
    <style:style style:name="T487_15" style:family="text">
      <style:text-properties fo:font-size="10pt" style:font-size-asian="10pt" style:font-name-complex="Arial"/>
    </style:style>
    <style:style style:name="P488" style:family="paragraph" style:parent-style-name="Normal"/>
    <style:style style:name="T488_1" style:family="text">
      <style:text-properties fo:font-size="10pt" style:font-size-asian="10pt" style:font-name-complex="Arial" style:font-size-complex="11pt" fo:font-weight="bold" style:font-weight-asian="bold"/>
    </style:style>
    <style:style style:name="T488_2" style:family="text">
      <style:text-properties fo:font-size="10pt" style:font-size-asian="10pt" style:font-name-complex="Arial" style:font-size-complex="11pt" style:font-weight-complex="bold"/>
    </style:style>
    <style:style style:name="P489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P490" style:family="paragraph" style:parent-style-name="Normal"/>
    <style:style style:name="T490_1" style:family="text">
      <style:text-properties fo:font-size="10pt" style:font-size-asian="10pt" style:font-name-complex="Arial" style:font-size-complex="11pt" fo:font-weight="bold" style:font-weight-asian="bold"/>
    </style:style>
    <style:style style:name="T490_2" style:family="text">
      <style:text-properties fo:font-size="10pt" style:font-size-asian="10pt" style:font-name-complex="Arial" style:font-size-complex="11pt" style:font-weight-complex="bold"/>
    </style:style>
    <style:style style:name="P49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49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493" style:family="paragraph" style:parent-style-name="Normal"/>
    <style:style style:name="T49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4" style:family="paragraph" style:parent-style-name="Normal">
      <style:text-properties fo:background-color="#ffff00" fo:font-size="10pt" style:font-size-asian="10pt" style:font-name-complex="Arial" style:font-size-complex="10pt"/>
    </style:style>
    <style:style style:name="P495" style:family="paragraph" style:parent-style-name="Normal"/>
    <style:style style:name="T495_1" style:family="text">
      <style:text-properties fo:font-size="10pt" style:font-size-asian="10pt" style:font-name-complex="Arial" style:font-size-complex="10pt"/>
    </style:style>
    <style:style style:name="T49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5_3" style:family="text">
      <style:text-properties fo:font-size="10pt" style:font-size-asian="10pt" style:font-name-complex="Arial" style:font-size-complex="10pt"/>
    </style:style>
    <style:style style:name="T495_4" style:family="text">
      <style:text-properties style:font-name="Cambria Math" fo:font-size="10pt" style:font-size-asian="10pt" style:font-name-complex="Cambria Math" style:font-size-complex="10pt"/>
    </style:style>
    <style:style style:name="T495_5" style:family="text">
      <style:text-properties fo:font-size="10pt" style:font-size-asian="10pt" style:font-name-complex="Arial" style:font-size-complex="10pt"/>
    </style:style>
    <style:style style:name="T495_6" style:family="text">
      <style:text-properties style:font-name="Cambria Math" fo:font-size="10pt" style:font-size-asian="10pt" style:font-name-complex="Cambria Math" style:font-size-complex="10pt"/>
    </style:style>
    <style:style style:name="T495_7" style:family="text">
      <style:text-properties fo:font-size="10pt" style:font-size-asian="10pt" style:font-name-complex="Arial" style:font-size-complex="10pt"/>
    </style:style>
    <style:style style:name="T495_8" style:family="text">
      <style:text-properties style:font-name="Cambria Math" fo:font-size="10pt" style:font-size-asian="10pt" style:font-name-complex="Cambria Math" style:font-size-complex="10pt"/>
    </style:style>
    <style:style style:name="T495_9" style:family="text">
      <style:text-properties fo:font-size="10pt" style:font-size-asian="10pt" style:font-name-complex="Arial" style:font-size-complex="10pt"/>
    </style:style>
    <style:style style:name="T495_10" style:family="text">
      <style:text-properties style:font-name="Cambria Math" fo:font-size="10pt" style:font-size-asian="10pt" style:font-name-complex="Cambria Math" style:font-size-complex="10pt"/>
    </style:style>
    <style:style style:name="T495_11" style:family="text">
      <style:text-properties fo:font-size="10pt" style:font-size-asian="10pt" style:font-name-complex="Arial" style:font-size-complex="10pt"/>
    </style:style>
    <style:style style:name="P496" style:family="paragraph" style:parent-style-name="Normal">
      <style:text-properties fo:background-color="#ffff00" fo:font-size="10pt" style:font-size-asian="10pt" style:font-name-complex="Arial" style:font-size-complex="10pt"/>
    </style:style>
    <style:style style:name="P497" style:family="paragraph" style:parent-style-name="Normal"/>
    <style:style style:name="T4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background-color="#ffff00" fo:font-size="11pt" style:font-size-asian="11pt" style:font-name-complex="Arial" style:font-size-complex="11pt" style:font-weight-complex="bold"/>
    </style:style>
    <style:style style:name="P49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499_1" style:family="text">
      <style:text-properties fo:font-size="10pt" style:font-size-asian="10pt" style:font-name-complex="Arial" style:font-size-complex="10pt" fo:font-weight="bold" style:font-weight-asian="bold"/>
    </style:style>
    <style:style style:name="P500" style:family="paragraph" style:parent-style-name="Normal">
      <style:paragraph-properties>
        <style:tab-stops>
          <style:tab-stop style:type="left" style:leader-style="none" style:position="4.895cm"/>
        </style:tab-stops>
      </style:paragraph-properties>
      <style:text-properties fo:font-size="10pt" style:font-size-asian="10pt" style:font-name-complex="Arial" style:font-size-complex="10pt"/>
    </style:style>
    <style:style style:name="T50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00_2" style:family="text">
      <style:text-properties fo:font-size="10pt" style:font-size-asian="10pt" style:font-name-complex="Arial" style:font-size-complex="10pt"/>
    </style:style>
    <style:style style:name="T500_3" style:family="text">
      <style:text-properties fo:font-size="10pt" style:font-size-asian="10pt" style:font-name-complex="Arial" style:font-size-complex="10pt"/>
    </style:style>
    <style:style style:name="T500_4" style:family="text">
      <style:text-properties fo:font-size="10pt" style:font-size-asian="10pt" style:font-name-complex="Arial" style:font-size-complex="10pt"/>
    </style:style>
    <style:style style:name="T500_5" style:family="text">
      <style:text-properties fo:font-size="10pt" style:font-size-asian="10pt" style:font-name-complex="Arial" style:font-size-complex="10pt"/>
    </style:style>
    <style:style style:name="T500_6" style:family="text">
      <style:text-properties fo:font-size="10pt" style:font-size-asian="10pt" style:font-name-complex="Arial" style:font-size-complex="10pt"/>
    </style:style>
    <style:style style:name="T500_7" style:family="text">
      <style:text-properties fo:font-size="10pt" style:font-size-asian="10pt" style:font-name-complex="Arial" style:font-size-complex="10pt"/>
    </style:style>
    <style:style style:name="T500_8" style:family="text">
      <style:text-properties fo:font-size="10pt" style:font-size-asian="10pt" style:font-name-complex="Arial" style:font-size-complex="10pt"/>
    </style:style>
    <style:style style:name="P501" style:family="paragraph" style:parent-style-name="Normal">
      <style:paragraph-properties>
        <style:tab-stops>
          <style:tab-stop style:type="left" style:leader-style="none" style:position="4.895cm"/>
        </style:tab-stops>
      </style:paragraph-properties>
      <style:text-properties fo:font-size="10pt" style:font-size-asian="10pt" style:font-name-complex="Arial" style:font-size-complex="10pt"/>
    </style:style>
    <style:style style:name="T501_1" style:family="text">
      <style:text-properties fo:font-size="10pt" style:font-size-asian="10pt" style:font-name-complex="Arial" style:font-size-complex="10pt" fo:font-weight="bold" style:font-weight-asian="bold"/>
    </style:style>
    <style:style style:name="T501_2" style:family="text">
      <style:text-properties fo:font-size="10pt" style:font-size-asian="10pt" style:font-name-complex="Arial" style:font-size-complex="10pt"/>
    </style:style>
    <style:style style:name="P502" style:family="paragraph" style:parent-style-name="Normal">
      <style:paragraph-properties>
        <style:tab-stops>
          <style:tab-stop style:type="left" style:leader-style="none" style:position="4.895cm"/>
        </style:tab-stops>
      </style:paragraph-properties>
      <style:text-properties fo:font-size="10pt" style:font-size-asian="10pt" style:font-name-complex="Arial" style:font-size-complex="10pt"/>
    </style:style>
    <style:style style:name="T502_1" style:family="text">
      <style:text-properties fo:font-size="10pt" style:font-size-asian="10pt" style:font-name-complex="Arial" style:font-size-complex="10pt" fo:font-weight="bold" style:font-weight-asian="bold"/>
    </style:style>
    <style:style style:name="T502_2" style:family="text">
      <style:text-properties fo:font-size="10pt" style:font-size-asian="10pt" style:font-name-complex="Arial" style:font-size-complex="10pt"/>
    </style:style>
    <style:style style:name="T502_3" style:family="text">
      <style:text-properties style:font-name="Cambria Math" fo:font-size="10pt" style:font-size-asian="10pt" style:font-name-complex="Cambria Math" style:font-size-complex="10pt"/>
    </style:style>
    <style:style style:name="T502_4" style:family="text">
      <style:text-properties fo:font-size="10pt" style:font-size-asian="10pt" style:font-name-complex="Arial" style:font-size-complex="10pt"/>
    </style:style>
    <style:style style:name="P503" style:family="paragraph" style:parent-style-name="Normal">
      <style:text-properties fo:background-color="#ffff00" fo:font-size="11pt" style:font-size-asian="11pt" style:font-name-complex="Arial" style:font-size-complex="11pt" style:font-weight-complex="bold"/>
    </style:style>
    <style:style style:name="P504" style:family="paragraph" style:parent-style-name="Normal"/>
    <style:style style:name="T5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0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0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05" style:family="paragraph" style:parent-style-name="Normal"/>
    <style:style style:name="T505_1" style:family="text">
      <style:text-properties fo:font-size="10pt" style:font-size-asian="10pt" style:font-name-complex="Arial" style:font-size-complex="10pt"/>
    </style:style>
    <style:style style:name="T505_2" style:family="text">
      <style:text-properties fo:font-size="10pt" style:font-size-asian="10pt" style:font-name-complex="Arial" style:font-size-complex="10pt" style:font-weight-complex="bold"/>
    </style:style>
    <style:style style:name="P506" style:family="paragraph" style:parent-style-name="Normal">
      <style:text-properties fo:font-size="10pt" style:font-size-asian="10pt" style:font-name-complex="Arial" style:font-size-complex="10pt"/>
    </style:style>
    <style:style style:name="T506_1" style:family="text">
      <style:text-properties fo:font-size="10pt" style:font-size-asian="10pt" style:font-name-complex="Arial" style:font-size-complex="10pt"/>
    </style:style>
    <style:style style:name="T506_2" style:family="text">
      <style:text-properties fo:font-size="10pt" style:font-size-asian="10pt" style:font-name-complex="Arial" style:font-size-complex="10pt"/>
    </style:style>
    <style:style style:name="T506_3" style:family="text">
      <style:text-properties fo:font-size="10pt" style:font-size-asian="10pt" style:font-name-complex="Arial" style:font-size-complex="10pt"/>
    </style:style>
    <style:style style:name="P507" style:family="paragraph" style:parent-style-name="Normal">
      <style:text-properties fo:font-size="10pt" style:font-size-asian="10pt" style:font-name-complex="Arial" style:font-size-complex="10pt"/>
    </style:style>
    <style:style style:name="T507_1" style:family="text">
      <style:text-properties fo:font-size="10pt" style:font-size-asian="10pt" style:font-name-complex="Arial" style:font-size-complex="10pt"/>
    </style:style>
    <style:style style:name="P508" style:family="paragraph" style:parent-style-name="Normal">
      <style:text-properties fo:font-size="10pt" style:font-size-asian="10pt" style:font-name-complex="Arial" style:font-size-complex="10pt"/>
    </style:style>
    <style:style style:name="P509" style:family="paragraph" style:parent-style-name="Normal">
      <style:text-properties fo:font-size="10pt" style:font-size-asian="10pt" style:font-name-complex="Arial" style:font-size-complex="10pt"/>
    </style:style>
    <style:style style:name="Table13" style:family="table">
      <style:table-properties table:align="left" style:width="16.503cm" fo:margin-left="-0.259cm"/>
    </style:style>
    <style:style style:name="Column50" style:family="table-column">
      <style:table-column-properties style:column-width="3.013cm"/>
    </style:style>
    <style:style style:name="Column51" style:family="table-column">
      <style:table-column-properties style:column-width="1.087cm"/>
    </style:style>
    <style:style style:name="Column52" style:family="table-column">
      <style:table-column-properties style:column-width="1.653cm"/>
    </style:style>
    <style:style style:name="Column53" style:family="table-column">
      <style:table-column-properties style:column-width="5.791cm"/>
    </style:style>
    <style:style style:name="Column54" style:family="table-column">
      <style:table-column-properties style:column-width="4.96cm"/>
    </style:style>
    <style:style style:name="Row54" style:family="table-row">
      <style:table-row-properties style:min-row-height="0.863cm"/>
    </style:style>
    <style:style style:name="Cell1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7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1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5" style:family="table-row">
      <style:table-row-properties style:min-row-height="0.612cm"/>
    </style:style>
    <style:style style:name="Cell1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56" style:family="table-row">
      <style:table-row-properties style:min-row-height="0.609cm"/>
    </style:style>
    <style:style style:name="Cell1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0" style:family="paragraph" style:parent-style-name="Normal">
      <style:text-properties style:font-name-complex="Arial" fo:font-weight="bold" style:font-weight-asian="bold"/>
    </style:style>
    <style:style style:name="Table14" style:family="table">
      <style:table-properties table:align="left" style:width="16.762cm" fo:margin-left="-0.268cm"/>
    </style:style>
    <style:style style:name="Column55" style:family="table-column">
      <style:table-column-properties style:column-width="3.752cm"/>
    </style:style>
    <style:style style:name="Column56" style:family="table-column">
      <style:table-column-properties style:column-width="4.526cm"/>
    </style:style>
    <style:style style:name="Column57" style:family="table-column">
      <style:table-column-properties style:column-width="8.484cm"/>
    </style:style>
    <style:style style:name="Row57" style:family="table-row">
      <style:table-row-properties style:min-row-height="0.482cm"/>
    </style:style>
    <style:style style:name="Cell187" style:family="table-cell">
      <style:table-cell-properties fo:background-color="#d9e2f3"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521" style:family="paragraph" style:parent-style-name="Normal">
      <style:paragraph-properties fo:line-height="100%" fo:margin-bottom="0cm"/>
    </style:style>
    <style:style style:name="T52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2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88" style:family="table-cell">
      <style:table-cell-properties fo:background-color="#d9e2f3" style:vertical-align="middle" fo:padding-top="0.026cm" fo:border-top="#000000 0.035cm solid" fo:padding-bottom="0.026cm" fo:border-bottom="#000000 0.035cm solid" fo:padding-left="0.026cm" fo:padding-right="0.026cm" fo:border-right="#000000 0.035cm solid" fo:wrap-option="wrap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2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89" style:family="table-cell">
      <style:table-cell-properties fo:background-color="#d9e2f3" style:vertical-align="middle" fo:padding-top="0.026cm" fo:border-top="#000000 0.035cm solid" fo:padding-bottom="0.026cm" fo:border-bottom="#000000 0.035cm solid" fo:padding-left="0.026cm" fo:padding-right="0.026cm" fo:border-right="#000000 0.035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23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58" style:family="table-row"/>
    <style:style style:name="Cell190" style:family="table-cell">
      <style:table-cell-properties style:vertical-align="middle" fo:padding-top="0.026cm" fo:padding-bottom="0.026cm" fo:border-bottom="#000000 0.035cm solid" fo:padding-left="0.026cm" fo:border-left="#000000 0.035cm solid" fo:padding-right="0.026cm" fo:border-right="#000000 0.035cm solid" fo:wrap-option="wrap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2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24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191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92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2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Row59" style:family="table-row"/>
    <style:style style:name="Cell193" style:family="table-cell">
      <style:table-cell-properties style:vertical-align="middle" fo:padding-top="0.026cm" fo:padding-bottom="0.026cm" fo:border-bottom="#000000 0.035cm solid" fo:padding-left="0.026cm" fo:border-left="#000000 0.035cm solid" fo:padding-right="0.026cm" fo:border-right="#000000 0.035cm solid" fo:wrap-option="wrap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27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T52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27_4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194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2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P529" style:family="paragraph" style:parent-style-name="Normal">
      <style:paragraph-properties fo:line-height="100%" fo:margin-bottom="0cm"/>
    </style:style>
    <style:style style:name="T5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2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195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0_11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Row60" style:family="table-row"/>
    <style:style style:name="Cell196" style:family="table-cell">
      <style:table-cell-properties style:vertical-align="middle" fo:padding-top="0.026cm" fo:padding-bottom="0.026cm" fo:border-bottom="#000000 0.035cm solid" fo:padding-left="0.026cm" fo:border-left="#000000 0.035cm solid" fo:padding-right="0.026cm" fo:border-right="#000000 0.035cm solid" fo:wrap-option="wrap"/>
    </style:style>
    <style:style style:name="P531" style:family="paragraph" style:parent-style-name="Normal">
      <style:paragraph-properties fo:line-height="100%" fo:margin-bottom="0cm"/>
    </style:style>
    <style:style style:name="T5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T53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97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198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33" style:family="paragraph" style:parent-style-name="Normal">
      <style:paragraph-properties fo:line-height="100%" fo:margin-bottom="0cm"/>
    </style:style>
    <style:style style:name="T5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1" style:family="table-row"/>
    <style:style style:name="Cell199" style:family="table-cell">
      <style:table-cell-properties style:vertical-align="middle" fo:padding-top="0.026cm" fo:padding-bottom="0.026cm" fo:border-bottom="#000000 0.035cm solid" fo:padding-left="0.026cm" fo:border-left="#000000 0.035cm solid" fo:padding-right="0.026cm" fo:border-right="#000000 0.035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4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200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201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6_8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Row62" style:family="table-row"/>
    <style:style style:name="Cell202" style:family="table-cell">
      <style:table-cell-properties style:vertical-align="middle" fo:padding-top="0.026cm" fo:padding-bottom="0.026cm" fo:border-bottom="#000000 0.035cm solid" fo:padding-left="0.026cm" fo:border-left="#000000 0.035cm solid" fo:padding-right="0.026cm" fo:border-right="#000000 0.035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7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203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P539" style:family="paragraph" style:parent-style-name="Normal">
      <style:paragraph-properties fo:line-height="100%" fo:margin-bottom="0cm"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9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Cell204" style:family="table-cell">
      <style:table-cell-properties style:vertical-align="middle" fo:padding-top="0.026cm" fo:padding-bottom="0.026cm" fo:border-bottom="#000000 0.035cm solid" fo:padding-left="0.026cm" fo:padding-right="0.026cm" fo:border-right="#000000 0.035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4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4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4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40_6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P541" style:family="paragraph" style:parent-style-name="Normal">
      <style:paragraph-properties fo:line-height="107%" fo:margin-bottom="0.282cm"/>
    </style:style>
    <style:style style:name="T541_1" style:family="text">
      <style:text-properties style:font-name-complex="Arial"/>
    </style:style>
    <style:style style:name="T54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4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4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42" style:family="paragraph" style:parent-style-name="Normal"/>
    <style:style style:name="T54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43" style:family="paragraph" style:parent-style-name="Normal"/>
    <style:style style:name="T543_1" style:family="text">
      <style:text-properties fo:font-size="10pt" style:font-size-asian="10pt" style:font-name-complex="Arial" style:font-size-complex="10pt"/>
    </style:style>
    <style:style style:name="T543_2" style:family="text">
      <style:text-properties fo:color="#000000" fo:font-size="10pt" style:font-name-asian="Aptos" style:font-size-asian="10pt" style:font-name-complex="Arial" style:font-size-complex="10pt" fo:language="en" fo:country="US"/>
    </style:style>
    <style:style style:name="T543_3" style:family="text">
      <style:text-properties fo:color="#000000" fo:font-size="10pt" style:font-name-asian="Aptos" style:font-size-asian="10pt" style:font-name-complex="Arial" style:font-size-complex="10pt" fo:language="en" fo:country="US"/>
    </style:style>
    <style:style style:name="T543_4" style:family="text">
      <style:text-properties fo:color="#000000" fo:font-size="10pt" style:font-name-asian="Aptos" style:font-size-asian="10pt" style:font-name-complex="Arial" style:font-size-complex="10pt" fo:language="en" fo:country="US"/>
    </style:style>
    <style:style style:name="T543_5" style:family="text">
      <style:text-properties fo:color="#000000" fo:font-size="10pt" style:font-name-asian="Aptos" style:font-size-asian="10pt" style:font-name-complex="Arial" style:font-size-complex="10pt" fo:language="en" fo:country="US"/>
    </style:style>
    <style:style style:name="T543_6" style:family="text">
      <style:text-properties fo:color="#000000" fo:font-size="10pt" style:font-name-asian="Aptos" style:font-size-asian="10pt" style:font-name-complex="Arial" style:font-size-complex="10pt" fo:language="en" fo:country="US"/>
    </style:style>
    <style:style style:name="T543_7" style:family="text">
      <style:text-properties fo:color="#000000" fo:font-size="10pt" style:font-name-asian="Aptos" style:font-size-asian="10pt" style:font-name-complex="Arial" style:font-size-complex="10pt"/>
    </style:style>
    <style:style style:name="T543_8" style:family="text">
      <style:text-properties fo:color="#000000" fo:font-size="10pt" style:font-name-asian="Aptos" style:font-size-asian="10pt" style:font-name-complex="Arial" style:font-size-complex="10pt"/>
    </style:style>
    <style:style style:name="T543_9" style:family="text">
      <style:text-properties fo:color="#000000" fo:font-size="10pt" style:font-name-asian="Aptos" style:font-size-asian="10pt" style:font-name-complex="Arial" style:font-size-complex="10pt"/>
    </style:style>
    <style:style style:name="P544" style:family="paragraph" style:parent-style-name="Normal">
      <style:text-properties fo:color="#000000" fo:font-size="10pt" style:font-name-asian="Aptos" style:font-size-asian="10pt" style:font-name-complex="Arial" style:font-size-complex="10pt"/>
    </style:style>
    <style:style style:name="P545" style:family="paragraph" style:parent-style-name="Normal"/>
    <style:style style:name="T545_1" style:family="text">
      <style:text-properties fo:font-size="10pt" style:font-size-asian="10pt" style:font-name-complex="Arial" style:font-size-complex="10pt"/>
    </style:style>
    <style:style style:name="P546" style:family="paragraph" style:parent-style-name="Normal"/>
    <style:style style:name="T546_1" style:family="text">
      <style:text-properties fo:font-size="10pt" style:font-size-asian="10pt" style:font-name-complex="Arial" style:font-size-complex="10pt"/>
    </style:style>
    <style:style style:name="T546_2" style:family="text">
      <style:text-properties fo:font-size="10pt" style:font-size-asian="10pt" style:font-name-complex="Arial" style:font-size-complex="10pt"/>
    </style:style>
    <style:style style:name="T546_3" style:family="text">
      <style:text-properties fo:font-size="10pt" style:font-size-asian="10pt" style:font-name-complex="Arial" style:font-size-complex="10pt"/>
    </style:style>
    <style:style style:name="P54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48" style:family="paragraph" style:parent-style-name="Normal"/>
    <style:style style:name="T548_1" style:family="text">
      <style:text-properties fo:font-size="10pt" style:font-size-asian="10pt" style:font-name-complex="Arial" style:font-size-complex="10pt" fo:font-weight="bold" style:font-weight-asian="bold"/>
    </style:style>
    <style:style style:name="T548_2" style:family="text">
      <style:text-properties style:font-name-complex="Arial" fo:font-weight="bold" style:font-weight-asian="bold"/>
    </style:style>
    <style:style style:name="P549" style:family="paragraph" style:parent-style-name="Normal"/>
    <style:style style:name="T549_1" style:family="text">
      <style:text-properties fo:font-size="10pt" style:font-size-asian="10pt" style:font-name-complex="Arial" style:font-size-complex="10pt"/>
    </style:style>
    <style:style style:name="T549_2" style:family="text">
      <style:text-properties fo:font-size="10pt" style:font-size-asian="10pt" style:font-name-complex="Arial" style:font-size-complex="10pt"/>
    </style:style>
    <style:style style:name="T549_3" style:family="text">
      <style:text-properties fo:font-size="10pt" style:font-size-asian="10pt" style:font-name-complex="Arial" style:font-size-complex="10pt"/>
    </style:style>
    <style:style style:name="T549_4" style:family="text">
      <style:text-properties fo:font-size="10pt" style:font-size-asian="10pt" style:font-name-complex="Arial" style:font-size-complex="10pt"/>
    </style:style>
    <style:style style:name="T549_5" style:family="text">
      <style:text-properties fo:font-size="10pt" style:font-size-asian="10pt" style:font-name-complex="Arial" style:font-size-complex="10pt"/>
    </style:style>
    <style:style style:name="T549_6" style:family="text">
      <style:text-properties fo:font-size="10pt" style:font-size-asian="10pt" style:font-name-complex="Arial" style:font-size-complex="10pt"/>
    </style:style>
    <style:style style:name="T549_7" style:family="text">
      <style:text-properties fo:font-size="10pt" style:font-size-asian="10pt" style:font-name-complex="Arial" style:font-size-complex="10pt"/>
    </style:style>
    <style:style style:name="T549_8" style:family="text">
      <style:text-properties fo:font-size="10pt" style:font-size-asian="10pt" style:font-name-complex="Arial" style:font-size-complex="10pt"/>
    </style:style>
    <style:style style:name="T549_9" style:family="text">
      <style:text-properties fo:font-size="10pt" style:font-size-asian="10pt" style:font-name-complex="Arial" style:font-size-complex="10pt"/>
    </style:style>
    <style:style style:name="P550" style:family="paragraph" style:parent-style-name="Normal">
      <style:text-properties fo:font-size="10pt" style:font-size-asian="10pt" style:font-name-complex="Arial" style:font-size-complex="10pt"/>
    </style:style>
    <style:style style:name="P551" style:family="paragraph" style:parent-style-name="Normal"/>
    <style:style style:name="T55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51_2" style:family="text">
      <style:text-properties style:font-name="Cambria Math" fo:font-size="10pt" style:font-size-asian="10pt" style:font-name-complex="Cambria Math" style:font-size-complex="10pt" fo:font-weight="bold" style:font-weight-asian="bold" style:font-weight-complex="bold"/>
    </style:style>
    <style:style style:name="T55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2" style:family="paragraph" style:parent-style-name="Normal"/>
    <style:style style:name="T552_1" style:family="text">
      <style:text-properties fo:font-size="10pt" style:font-size-asian="10pt" style:font-name-complex="Arial" style:font-size-complex="10pt"/>
    </style:style>
    <style:style style:name="T552_2" style:family="text">
      <style:text-properties fo:font-size="10pt" style:font-size-asian="10pt" style:font-name-complex="Arial" style:font-size-complex="10pt"/>
    </style:style>
    <style:style style:name="T552_3" style:family="text">
      <style:text-properties fo:font-size="10pt" style:font-size-asian="10pt" style:font-name-complex="Arial" style:font-size-complex="10pt"/>
    </style:style>
    <style:style style:name="T552_4" style:family="text">
      <style:text-properties fo:font-size="10pt" style:font-size-asian="10pt" style:font-name-complex="Arial" style:font-size-complex="10pt"/>
    </style:style>
    <style:style style:name="T552_5" style:family="text">
      <style:text-properties fo:font-size="10pt" style:font-size-asian="10pt" style:font-name-complex="Arial" style:font-size-complex="10pt"/>
    </style:style>
    <style:style style:name="T552_6" style:family="text">
      <style:text-properties fo:font-size="10pt" style:font-size-asian="10pt" style:font-name-complex="Arial" style:font-size-complex="10pt"/>
    </style:style>
    <style:style style:name="T552_7" style:family="text">
      <style:text-properties fo:font-size="10pt" style:font-size-asian="10pt" style:font-name-complex="Arial" style:font-size-complex="10pt"/>
    </style:style>
    <style:style style:name="T552_8" style:family="text">
      <style:text-properties fo:font-size="10pt" style:font-size-asian="10pt" style:font-name-complex="Arial" style:font-size-complex="10pt"/>
    </style:style>
    <style:style style:name="T552_9" style:family="text">
      <style:text-properties fo:font-size="10pt" style:font-size-asian="10pt" style:font-name-complex="Arial" style:font-size-complex="10pt"/>
    </style:style>
    <style:style style:name="T552_10" style:family="text">
      <style:text-properties fo:font-size="10pt" style:font-size-asian="10pt" style:font-name-complex="Arial" style:font-size-complex="10pt"/>
    </style:style>
    <style:style style:name="T552_11" style:family="text">
      <style:text-properties fo:font-size="10pt" style:font-size-asian="10pt" style:font-name-complex="Arial" style:font-size-complex="10pt"/>
    </style:style>
    <style:style style:name="T552_12" style:family="text">
      <style:text-properties fo:font-size="10pt" style:font-size-asian="10pt" style:font-name-complex="Arial" style:font-size-complex="10pt"/>
    </style:style>
    <style:style style:name="T552_13" style:family="text">
      <style:text-properties fo:font-size="10pt" style:font-size-asian="10pt" style:font-name-complex="Arial" style:font-size-complex="10pt"/>
    </style:style>
    <style:style style:name="T552_14" style:family="text">
      <style:text-properties fo:font-size="10pt" style:font-size-asian="10pt" style:font-name-complex="Arial" style:font-size-complex="10pt"/>
    </style:style>
    <style:style style:name="T552_15" style:family="text">
      <style:text-properties fo:font-size="10pt" style:font-size-asian="10pt" style:font-name-complex="Arial" style:font-size-complex="10pt"/>
    </style:style>
    <style:style style:name="T552_16" style:family="text">
      <style:text-properties fo:font-size="10pt" style:font-size-asian="10pt" style:font-name-complex="Arial" style:font-size-complex="10pt"/>
    </style:style>
    <style:style style:name="T552_17" style:family="text">
      <style:text-properties fo:font-size="10pt" style:font-size-asian="10pt" style:font-name-complex="Arial" style:font-size-complex="10pt"/>
    </style:style>
    <style:style style:name="T552_18" style:family="text">
      <style:text-properties fo:font-size="10pt" style:font-size-asian="10pt" style:font-name-complex="Arial" style:font-size-complex="10pt"/>
    </style:style>
    <style:style style:name="T552_19" style:family="text">
      <style:text-properties fo:font-size="10pt" style:font-size-asian="10pt" style:font-name-complex="Arial" style:font-size-complex="10pt"/>
    </style:style>
    <style:style style:name="T552_20" style:family="text">
      <style:text-properties fo:font-size="10pt" style:font-size-asian="10pt" style:font-name-complex="Arial" style:font-size-complex="10pt"/>
    </style:style>
    <style:style style:name="T552_21" style:family="text">
      <style:text-properties fo:font-size="10pt" style:font-size-asian="10pt" style:font-name-complex="Arial" style:font-size-complex="10pt"/>
    </style:style>
    <style:style style:name="T552_22" style:family="text">
      <style:text-properties fo:font-size="10pt" style:font-size-asian="10pt" style:font-name-complex="Arial" style:font-size-complex="10pt"/>
    </style:style>
    <style:style style:name="T552_23" style:family="text">
      <style:text-properties fo:font-size="10pt" style:font-size-asian="10pt" style:font-name-complex="Arial" style:font-size-complex="10pt"/>
    </style:style>
    <style:style style:name="T552_24" style:family="text">
      <style:text-properties fo:font-size="10pt" style:font-size-asian="10pt" style:font-name-complex="Arial" style:font-size-complex="10pt"/>
    </style:style>
    <style:style style:name="T552_25" style:family="text">
      <style:text-properties fo:font-size="10pt" style:font-size-asian="10pt" style:font-name-complex="Arial" style:font-size-complex="10pt"/>
    </style:style>
    <style:style style:name="T552_26" style:family="text">
      <style:text-properties fo:font-size="10pt" style:font-size-asian="10pt" style:font-name-complex="Arial" style:font-size-complex="10pt"/>
    </style:style>
    <style:style style:name="T552_27" style:family="text">
      <style:text-properties fo:font-size="10pt" style:font-size-asian="10pt" style:font-name-complex="Arial" style:font-size-complex="10pt"/>
    </style:style>
    <style:style style:name="P553" style:family="paragraph" style:parent-style-name="Normal"/>
    <style:style style:name="T553_1" style:family="text">
      <style:text-properties fo:font-size="10pt" style:font-size-asian="10pt" style:font-name-complex="Arial" style:font-size-complex="10pt"/>
    </style:style>
    <style:style style:name="T553_2" style:family="text">
      <style:text-properties style:font-name="Cambria Math" fo:font-size="10pt" style:font-size-asian="10pt" style:font-name-complex="Cambria Math" style:font-size-complex="10pt"/>
    </style:style>
    <style:style style:name="T553_3" style:family="text">
      <style:text-properties fo:font-size="10pt" style:font-size-asian="10pt" style:font-name-complex="Arial" style:font-size-complex="10pt"/>
    </style:style>
    <style:style style:name="T553_4" style:family="text">
      <style:text-properties style:font-name="Cambria Math" fo:font-size="10pt" style:font-size-asian="10pt" style:font-name-complex="Cambria Math" style:font-size-complex="10pt"/>
    </style:style>
    <style:style style:name="T553_5" style:family="text">
      <style:text-properties fo:font-size="10pt" style:font-size-asian="10pt" style:font-name-complex="Arial" style:font-size-complex="10pt"/>
    </style:style>
    <style:style style:name="P554" style:family="paragraph" style:parent-style-name="Normal">
      <style:text-properties fo:font-size="10pt" style:font-size-asian="10pt" style:font-name-complex="Arial" style:font-size-complex="10pt"/>
    </style:style>
    <style:style style:name="P555" style:family="paragraph" style:parent-style-name="Normal"/>
    <style:style style:name="T55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7" style:family="paragraph" style:parent-style-name="List_20_Paragraph">
      <style:text-properties fo:font-size="10pt" style:font-size-asian="10pt" style:font-name-complex="Arial"/>
    </style:style>
    <style:style style:name="T557_1" style:family="text">
      <style:text-properties fo:font-size="10pt" style:font-size-asian="10pt" style:font-name-complex="Arial"/>
    </style:style>
    <style:style style:name="P558" style:family="paragraph" style:parent-style-name="List_20_Paragraph">
      <style:text-properties fo:font-size="10pt" style:font-size-asian="10pt" style:font-name-complex="Arial"/>
    </style:style>
    <style:style style:name="T558_1" style:family="text">
      <style:text-properties fo:font-size="10pt" style:font-size-asian="10pt" style:font-name-complex="Arial"/>
    </style:style>
    <style:style style:name="P559" style:family="paragraph" style:parent-style-name="List_20_Paragraph">
      <style:text-properties fo:font-size="10pt" style:font-size-asian="10pt" style:font-name-complex="Arial"/>
    </style:style>
    <style:style style:name="T559_1" style:family="text">
      <style:text-properties fo:font-size="10pt" style:font-size-asian="10pt" style:font-name-complex="Arial"/>
    </style:style>
    <style:style style:name="T559_2" style:family="text">
      <style:text-properties style:font-name="Cambria Math" fo:font-size="10pt" style:font-size-asian="10pt" style:font-name-complex="Cambria Math"/>
    </style:style>
    <style:style style:name="T559_3" style:family="text">
      <style:text-properties fo:font-size="10pt" style:font-size-asian="10pt" style:font-name-complex="Arial"/>
    </style:style>
    <style:style style:name="P560" style:family="paragraph" style:parent-style-name="Normal"/>
    <style:style style:name="T560_1" style:family="text">
      <style:text-properties fo:font-size="10pt" style:font-size-asian="10pt" style:font-name-complex="Arial" style:font-size-complex="10pt"/>
    </style:style>
    <style:style style:name="P56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62" style:family="paragraph" style:parent-style-name="Normal"/>
    <style:style style:name="T5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6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6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63" style:family="paragraph" style:parent-style-name="Normal"/>
    <style:style style:name="T563_1" style:family="text">
      <style:text-properties fo:font-size="10pt" style:font-size-asian="10pt" style:font-name-complex="Arial" style:font-size-complex="10pt"/>
    </style:style>
    <style:style style:name="T563_2" style:family="text">
      <style:text-properties style:font-name="Cambria Math" fo:font-size="10pt" style:font-size-asian="10pt" style:font-name-complex="Cambria Math" style:font-size-complex="10pt"/>
    </style:style>
    <style:style style:name="T563_3" style:family="text">
      <style:text-properties fo:font-size="10pt" style:font-size-asian="10pt" style:font-name-complex="Arial" style:font-size-complex="10pt"/>
    </style:style>
    <style:style style:name="T563_4" style:family="text">
      <style:text-properties style:font-name="Cambria Math" fo:font-size="10pt" style:font-size-asian="10pt" style:font-name-complex="Cambria Math" style:font-size-complex="10pt"/>
    </style:style>
    <style:style style:name="T563_5" style:family="text">
      <style:text-properties fo:font-size="10pt" style:font-size-asian="10pt" style:font-name-complex="Arial" style:font-size-complex="10pt"/>
    </style:style>
    <style:style style:name="T563_6" style:family="text">
      <style:text-properties style:font-name="Cambria Math" fo:font-size="10pt" style:font-size-asian="10pt" style:font-name-complex="Cambria Math" style:font-size-complex="10pt"/>
    </style:style>
    <style:style style:name="T563_7" style:family="text">
      <style:text-properties fo:font-size="10pt" style:font-size-asian="10pt" style:font-name-complex="Arial" style:font-size-complex="10pt"/>
    </style:style>
    <style:style style:name="P564" style:family="paragraph" style:parent-style-name="Normal">
      <style:text-properties fo:font-size="10pt" style:font-size-asian="10pt" style:font-name-complex="Arial" style:font-size-complex="10pt"/>
    </style:style>
    <style:style style:name="P565" style:family="paragraph" style:parent-style-name="Normal"/>
    <style:style style:name="T56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6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66" style:family="paragraph" style:parent-style-name="Normal"/>
    <style:style style:name="T56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67" style:family="paragraph" style:parent-style-name="Normal">
      <style:text-properties fo:font-size="10pt" style:font-size-asian="10pt" style:font-name-complex="Arial" style:font-size-complex="10pt"/>
    </style:style>
    <style:style style:name="T567_1" style:family="text">
      <style:text-properties fo:font-size="10pt" style:font-size-asian="10pt" style:font-name-complex="Arial" style:font-size-complex="10pt"/>
    </style:style>
    <style:style style:name="P568" style:family="paragraph" style:parent-style-name="Normal">
      <style:text-properties fo:font-size="10pt" style:font-size-asian="10pt" style:font-name-complex="Arial" style:font-size-complex="10pt"/>
    </style:style>
    <style:style style:name="T568_1" style:family="text">
      <style:text-properties fo:font-size="10pt" style:font-size-asian="10pt" style:font-name-complex="Arial" style:font-size-complex="10pt"/>
    </style:style>
    <style:style style:name="T568_2" style:family="text">
      <style:text-properties style:font-name="Cambria Math" fo:font-size="10pt" style:font-size-asian="10pt" style:font-name-complex="Cambria Math" style:font-size-complex="10pt"/>
    </style:style>
    <style:style style:name="T568_3" style:family="text">
      <style:text-properties fo:font-size="10pt" style:font-size-asian="10pt" style:font-name-complex="Arial" style:font-size-complex="10pt"/>
    </style:style>
    <style:style style:name="T568_4" style:family="text">
      <style:text-properties style:font-name="Cambria Math" fo:font-size="10pt" style:font-size-asian="10pt" style:font-name-complex="Cambria Math" style:font-size-complex="10pt"/>
    </style:style>
    <style:style style:name="T568_5" style:family="text">
      <style:text-properties fo:font-size="10pt" style:font-size-asian="10pt" style:font-name-complex="Arial" style:font-size-complex="10pt"/>
    </style:style>
    <style:style style:name="P569" style:family="paragraph" style:parent-style-name="Normal">
      <style:text-properties fo:font-size="10pt" style:font-size-asian="10pt" style:font-name-complex="Arial" style:font-size-complex="10pt"/>
    </style:style>
    <style:style style:name="T569_1" style:family="text">
      <style:text-properties fo:font-size="10pt" style:font-size-asian="10pt" style:font-name-complex="Arial" style:font-size-complex="10pt"/>
    </style:style>
    <style:style style:name="P570" style:family="paragraph" style:parent-style-name="Normal">
      <style:text-properties fo:background-color="#ffff00" fo:font-size="11pt" style:font-size-asian="11pt" style:font-name-complex="Arial" style:font-size-complex="11pt" style:font-weight-complex="bold"/>
    </style:style>
    <style:style style:name="P571" style:family="paragraph" style:parent-style-name="Normal"/>
    <style:style style:name="T571_1" style:family="text">
      <style:text-properties fo:font-size="10pt" style:font-size-asian="10pt" style:font-name-complex="Arial" style:font-size-complex="10pt" fo:font-weight="bold" style:font-weight-asian="bold"/>
    </style:style>
    <style:style style:name="P572" style:family="paragraph" style:parent-style-name="Normal">
      <style:text-properties fo:font-size="10pt" style:font-size-asian="10pt" style:font-name-complex="Arial" style:font-size-complex="10pt"/>
    </style:style>
    <style:style style:name="T572_1" style:family="text">
      <style:text-properties fo:font-size="10pt" style:font-size-asian="10pt" style:font-name-complex="Arial" style:font-size-complex="10pt"/>
    </style:style>
    <style:style style:name="T572_2" style:family="text">
      <style:text-properties style:font-name="Cambria Math" fo:font-size="10pt" style:font-size-asian="10pt" style:font-name-complex="Cambria Math" style:font-size-complex="10pt"/>
    </style:style>
    <style:style style:name="T572_3" style:family="text">
      <style:text-properties fo:font-size="10pt" style:font-size-asian="10pt" style:font-name-complex="Arial" style:font-size-complex="10pt"/>
    </style:style>
    <style:style style:name="P573" style:family="paragraph" style:parent-style-name="Normal">
      <style:text-properties fo:font-size="10pt" style:font-size-asian="10pt" style:font-name-complex="Arial" style:font-size-complex="10pt"/>
    </style:style>
    <style:style style:name="T573_1" style:family="text">
      <style:text-properties fo:font-size="10pt" style:font-size-asian="10pt" style:font-name-complex="Arial" style:font-size-complex="10pt"/>
    </style:style>
    <style:style style:name="T573_2" style:family="text">
      <style:text-properties style:font-name="Cambria Math" fo:font-size="10pt" style:font-size-asian="10pt" style:font-name-complex="Cambria Math" style:font-size-complex="10pt"/>
    </style:style>
    <style:style style:name="T573_3" style:family="text">
      <style:text-properties fo:font-size="10pt" style:font-size-asian="10pt" style:font-name-complex="Arial" style:font-size-complex="10pt"/>
    </style:style>
    <style:style style:name="P574" style:family="paragraph" style:parent-style-name="Normal">
      <style:text-properties fo:font-size="10pt" style:font-size-asian="10pt" style:font-name-complex="Arial" style:font-size-complex="10pt"/>
    </style:style>
    <style:style style:name="T574_1" style:family="text">
      <style:text-properties fo:font-size="10pt" style:font-size-asian="10pt" style:font-name-complex="Arial" style:font-size-complex="10pt"/>
    </style:style>
    <style:style style:name="T574_2" style:family="text">
      <style:text-properties fo:font-size="10pt" style:font-size-asian="10pt" style:font-name-complex="Arial" style:font-size-complex="10pt"/>
    </style:style>
    <style:style style:name="T574_3" style:family="text">
      <style:text-properties fo:font-size="10pt" style:font-size-asian="10pt" style:font-name-complex="Arial" style:font-size-complex="10pt"/>
    </style:style>
    <style:style style:name="T574_4" style:family="text">
      <style:text-properties fo:font-size="10pt" style:font-size-asian="10pt" style:font-name-complex="Arial" style:font-size-complex="10pt"/>
    </style:style>
    <style:style style:name="T574_5" style:family="text">
      <style:text-properties fo:font-size="10pt" style:font-size-asian="10pt" style:font-name-complex="Arial" style:font-size-complex="10pt"/>
    </style:style>
    <style:style style:name="P575" style:family="paragraph" style:parent-style-name="Normal">
      <style:text-properties fo:font-size="10pt" style:font-size-asian="10pt" style:font-name-complex="Arial" style:font-size-complex="10pt"/>
    </style:style>
    <style:style style:name="Table15" style:family="table">
      <style:table-properties table:align="left" style:width="16.503cm" fo:margin-left="-0.259cm"/>
    </style:style>
    <style:style style:name="Column58" style:family="table-column">
      <style:table-column-properties style:column-width="3.013cm"/>
    </style:style>
    <style:style style:name="Column59" style:family="table-column">
      <style:table-column-properties style:column-width="13.49cm"/>
    </style:style>
    <style:style style:name="Row63" style:family="table-row">
      <style:table-row-properties style:min-row-height="0.863cm"/>
    </style:style>
    <style:style style:name="Cell2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78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/>
    </style:style>
    <style:style style:name="Row64" style:family="table-row">
      <style:table-row-properties style:min-row-height="0.612cm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line-height="100%" fo:margin-bottom="0cm"/>
    </style:style>
    <style:style style:name="T58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8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83" style:family="paragraph" style:parent-style-name="Normal"/>
    <style:style style:name="T58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8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85" style:family="paragraph" style:parent-style-name="Normal"/>
    <style:style style:name="T585_1" style:family="text">
      <style:text-properties fo:font-size="10pt" style:font-size-asian="10pt" style:font-name-complex="Arial" style:font-size-complex="10pt"/>
    </style:style>
    <style:style style:name="T585_2" style:family="text">
      <style:text-properties style:font-name="Cambria Math" fo:font-size="10pt" style:font-size-asian="10pt" style:font-name-complex="Cambria Math" style:font-size-complex="10pt"/>
    </style:style>
    <style:style style:name="T585_3" style:family="text">
      <style:text-properties fo:font-size="10pt" style:font-size-asian="10pt" style:font-name-complex="Arial" style:font-size-complex="10pt"/>
    </style:style>
    <style:style style:name="T585_4" style:family="text">
      <style:text-properties style:font-name="Cambria Math" fo:font-size="10pt" style:font-size-asian="10pt" style:font-name-complex="Cambria Math" style:font-size-complex="10pt"/>
    </style:style>
    <style:style style:name="T585_5" style:family="text">
      <style:text-properties fo:font-size="10pt" style:font-size-asian="10pt" style:font-name-complex="Arial" style:font-size-complex="10pt"/>
    </style:style>
    <style:style style:name="T585_6" style:family="text">
      <style:text-properties fo:font-size="10pt" style:font-size-asian="10pt" style:font-name-complex="Arial" style:font-size-complex="10pt"/>
    </style:style>
    <style:style style:name="P586" style:family="paragraph" style:parent-style-name="Normal">
      <style:text-properties fo:font-size="10pt" style:font-size-asian="10pt" style:font-name-complex="Arial" style:font-size-complex="10pt"/>
    </style:style>
    <style:style style:name="P587" style:family="paragraph" style:parent-style-name="Normal"/>
    <style:style style:name="T587_1" style:family="text">
      <style:text-properties fo:font-size="10pt" style:font-size-asian="10pt" style:font-name-complex="Arial" style:font-size-complex="10pt"/>
    </style:style>
    <style:style style:name="P588" style:family="paragraph" style:parent-style-name="Normal">
      <style:text-properties fo:font-size="11pt" style:font-size-asian="11pt" style:font-name-complex="Arial" style:font-size-complex="11pt"/>
    </style:style>
    <style:style style:name="P589" style:family="paragraph" style:parent-style-name="Normal"/>
    <style:style style:name="T5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8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8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89_4" style:family="text">
      <style:text-properties fo:font-size="11pt" style:font-size-asian="11pt" style:font-name-complex="Arial" style:font-size-complex="11pt"/>
    </style:style>
    <style:style style:name="P590" style:family="paragraph" style:parent-style-name="Normal">
      <style:text-properties fo:font-size="10pt" style:font-size-asian="10pt" style:font-name-complex="Arial" style:font-size-complex="10pt"/>
    </style:style>
    <style:style style:name="P591" style:family="paragraph" style:parent-style-name="Normal"/>
    <style:style style:name="T591_1" style:family="text">
      <style:text-properties fo:font-size="10pt" style:font-size-asian="10pt" style:font-name-complex="Arial" style:font-size-complex="10pt"/>
    </style:style>
    <style:style style:name="T591_2" style:family="text">
      <style:text-properties style:font-name="Cambria Math" fo:font-size="10pt" style:font-size-asian="10pt" style:font-name-complex="Cambria Math" style:font-size-complex="10pt"/>
    </style:style>
    <style:style style:name="T591_3" style:family="text">
      <style:text-properties fo:font-size="10pt" style:font-size-asian="10pt" style:font-name-complex="Arial" style:font-size-complex="10pt"/>
    </style:style>
    <style:style style:name="T591_4" style:family="text">
      <style:text-properties style:font-name="Cambria Math" fo:font-size="10pt" style:font-size-asian="10pt" style:font-name-complex="Cambria Math" style:font-size-complex="10pt"/>
    </style:style>
    <style:style style:name="T591_5" style:family="text">
      <style:text-properties fo:font-size="10pt" style:font-size-asian="10pt" style:font-name-complex="Arial" style:font-size-complex="10pt"/>
    </style:style>
    <style:style style:name="T591_6" style:family="text">
      <style:text-properties style:font-name="Cambria Math" fo:font-size="10pt" style:font-size-asian="10pt" style:font-name-complex="Cambria Math" style:font-size-complex="10pt"/>
    </style:style>
    <style:style style:name="T591_7" style:family="text">
      <style:text-properties fo:font-size="10pt" style:font-size-asian="10pt" style:font-name-complex="Arial" style:font-size-complex="10pt"/>
    </style:style>
    <style:style style:name="T591_8" style:family="text">
      <style:text-properties style:font-name="Cambria Math" fo:font-size="10pt" style:font-size-asian="10pt" style:font-name-complex="Cambria Math" style:font-size-complex="10pt"/>
    </style:style>
    <style:style style:name="T591_9" style:family="text">
      <style:text-properties fo:font-size="10pt" style:font-size-asian="10pt" style:font-name-complex="Arial" style:font-size-complex="10pt"/>
    </style:style>
    <style:style style:name="T591_10" style:family="text">
      <style:text-properties style:font-name="Cambria Math" fo:font-size="10pt" style:font-size-asian="10pt" style:font-name-complex="Cambria Math" style:font-size-complex="10pt"/>
    </style:style>
    <style:style style:name="T591_11" style:family="text">
      <style:text-properties fo:font-size="10pt" style:font-size-asian="10pt" style:font-name-complex="Arial" style:font-size-complex="10pt"/>
    </style:style>
    <style:style style:name="P592" style:family="paragraph" style:parent-style-name="Normal">
      <style:text-properties fo:background-color="#ffff00" fo:font-size="10pt" style:font-size-asian="10pt" style:font-name-complex="Arial" style:font-size-complex="10pt"/>
    </style:style>
    <style:style style:name="P593" style:family="paragraph" style:parent-style-name="Normal">
      <style:text-properties fo:background-color="#ffff00" fo:font-size="10pt" style:font-size-asian="10pt" style:font-name-complex="Arial" style:font-size-complex="10pt"/>
    </style:style>
    <style:style style:name="P594" style:family="paragraph" style:parent-style-name="Normal"/>
    <style:style style:name="T59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4_2" style:family="text">
      <style:text-properties fo:font-size="11pt" style:font-size-asian="11pt" style:font-name-complex="Arial" style:font-size-complex="10pt"/>
    </style:style>
    <style:style style:name="P595" style:family="paragraph" style:parent-style-name="Normal"/>
    <style:style style:name="T59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9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97" style:family="paragraph" style:parent-style-name="Normal">
      <style:text-properties fo:font-size="10pt" style:font-size-asian="10pt" style:font-name-complex="Arial" style:font-size-complex="10pt"/>
    </style:style>
    <style:style style:name="T59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97_2" style:family="text">
      <style:text-properties fo:font-size="10pt" style:font-size-asian="10pt" style:font-name-complex="Arial" style:font-size-complex="10pt"/>
    </style:style>
    <style:style style:name="P598" style:family="paragraph" style:parent-style-name="Normal">
      <style:text-properties fo:font-size="10pt" style:font-size-asian="10pt" style:font-name-complex="Arial" style:font-size-complex="10pt"/>
    </style:style>
    <style:style style:name="T59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98_2" style:family="text">
      <style:text-properties fo:font-size="10pt" style:font-size-asian="10pt" style:font-name-complex="Arial" style:font-size-complex="10pt"/>
    </style:style>
    <style:style style:name="P599" style:family="paragraph" style:parent-style-name="Normal">
      <style:text-properties fo:font-size="10pt" style:font-size-asian="10pt" style:font-name-complex="Arial" style:font-size-complex="10pt"/>
    </style:style>
    <style:style style:name="T59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99_2" style:family="text">
      <style:text-properties style:font-name="Cambria Math" fo:font-size="10pt" style:font-size-asian="10pt" style:font-name-complex="Cambria Math" style:font-size-complex="10pt" fo:font-weight="bold" style:font-weight-asian="bold" style:font-weight-complex="bold"/>
    </style:style>
    <style:style style:name="T59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99_4" style:family="text">
      <style:text-properties fo:font-size="10pt" style:font-size-asian="10pt" style:font-name-complex="Arial" style:font-size-complex="10pt"/>
    </style:style>
    <style:style style:name="T599_5" style:family="text">
      <style:text-properties style:font-name="Cambria Math" fo:font-size="10pt" style:font-size-asian="10pt" style:font-name-complex="Cambria Math" style:font-size-complex="10pt"/>
    </style:style>
    <style:style style:name="T599_6" style:family="text">
      <style:text-properties fo:font-size="10pt" style:font-size-asian="10pt" style:font-name-complex="Arial" style:font-size-complex="10pt"/>
    </style:style>
    <style:style style:name="T599_7" style:family="text">
      <style:text-properties style:font-name="Cambria Math" fo:font-size="10pt" style:font-size-asian="10pt" style:font-name-complex="Cambria Math" style:font-size-complex="10pt"/>
    </style:style>
    <style:style style:name="T599_8" style:family="text">
      <style:text-properties fo:font-size="10pt" style:font-size-asian="10pt" style:font-name-complex="Arial" style:font-size-complex="10pt"/>
    </style:style>
    <style:style style:name="P600" style:family="paragraph" style:parent-style-name="Normal">
      <style:text-properties fo:background-color="#ffff00" fo:font-size="11pt" style:font-size-asian="11pt" style:font-name-complex="Arial" style:font-size-complex="11pt" style:font-weight-complex="bold"/>
    </style:style>
    <style:style style:name="P601" style:family="paragraph" style:parent-style-name="Normal">
      <style:text-properties fo:background-color="#ffff00" fo:font-size="11pt" style:font-size-asian="11pt" style:font-name-complex="Arial" style:font-size-complex="11pt" style:font-weight-complex="bold"/>
    </style:style>
    <style:style style:name="P602" style:family="paragraph" style:parent-style-name="Normal"/>
    <style:style style:name="T60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03" style:family="paragraph" style:parent-style-name="Normal">
      <style:text-properties fo:font-size="10pt" style:font-size-asian="10pt" style:font-name-complex="Arial" style:font-size-complex="10pt"/>
    </style:style>
    <style:style style:name="T603_1" style:family="text">
      <style:text-properties fo:font-size="10pt" style:font-size-asian="10pt" style:font-name-complex="Arial" style:font-size-complex="10pt"/>
    </style:style>
    <style:style style:name="T603_2" style:family="text">
      <style:text-properties style:font-name="Cambria Math" fo:font-size="10pt" style:font-size-asian="10pt" style:font-name-complex="Cambria Math" style:font-size-complex="10pt"/>
    </style:style>
    <style:style style:name="T603_3" style:family="text">
      <style:text-properties fo:font-size="10pt" style:font-size-asian="10pt" style:font-name-complex="Arial" style:font-size-complex="10pt"/>
    </style:style>
    <style:style style:name="T603_4" style:family="text">
      <style:text-properties style:font-name="Cambria Math" fo:font-size="10pt" style:font-size-asian="10pt" style:font-name-complex="Cambria Math" style:font-size-complex="10pt"/>
    </style:style>
    <style:style style:name="T603_5" style:family="text">
      <style:text-properties fo:font-size="10pt" style:font-size-asian="10pt" style:font-name-complex="Arial" style:font-size-complex="10pt"/>
    </style:style>
    <style:style style:name="P604" style:family="paragraph" style:parent-style-name="Normal">
      <style:text-properties fo:font-size="10pt" style:font-size-asian="10pt" style:font-name-complex="Arial" style:font-size-complex="10pt"/>
    </style:style>
    <style:style style:name="T604_1" style:family="text">
      <style:text-properties fo:font-size="10pt" style:font-size-asian="10pt" style:font-name-complex="Arial" style:font-size-complex="10pt"/>
    </style:style>
    <style:style style:name="T604_2" style:family="text">
      <style:text-properties style:font-name="Cambria Math" fo:font-size="10pt" style:font-size-asian="10pt" style:font-name-complex="Cambria Math" style:font-size-complex="10pt"/>
    </style:style>
    <style:style style:name="T604_3" style:family="text">
      <style:text-properties fo:font-size="10pt" style:font-size-asian="10pt" style:font-name-complex="Arial" style:font-size-complex="10pt"/>
    </style:style>
    <style:style style:name="P605" style:family="paragraph" style:parent-style-name="Normal">
      <style:text-properties fo:font-size="10pt" style:font-size-asian="10pt" style:font-name-complex="Arial" style:font-size-complex="10pt"/>
    </style:style>
    <style:style style:name="T605_1" style:family="text">
      <style:text-properties fo:font-size="10pt" style:font-size-asian="10pt" style:font-name-complex="Arial" style:font-size-complex="10pt"/>
    </style:style>
    <style:style style:name="T605_2" style:family="text">
      <style:text-properties style:font-name="Cambria Math" fo:font-size="10pt" style:font-size-asian="10pt" style:font-name-complex="Cambria Math" style:font-size-complex="10pt"/>
    </style:style>
    <style:style style:name="T605_3" style:family="text">
      <style:text-properties fo:font-size="10pt" style:font-size-asian="10pt" style:font-name-complex="Arial" style:font-size-complex="10pt"/>
    </style:style>
    <style:style style:name="T605_4" style:family="text">
      <style:text-properties style:font-name="Cambria Math" fo:font-size="10pt" style:font-size-asian="10pt" style:font-name-complex="Cambria Math" style:font-size-complex="10pt"/>
    </style:style>
    <style:style style:name="T605_5" style:family="text">
      <style:text-properties fo:font-size="10pt" style:font-size-asian="10pt" style:font-name-complex="Arial" style:font-size-complex="10pt"/>
    </style:style>
    <style:style style:name="P606" style:family="paragraph" style:parent-style-name="Normal">
      <style:text-properties fo:font-size="10pt" style:font-size-asian="10pt" style:font-name-complex="Arial" style:font-size-complex="10pt"/>
    </style:style>
    <style:style style:name="P607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607_1" style:family="text">
      <style:text-properties fo:font-style="normal" style:font-style-asian="normal" style:font-name-complex="Arial"/>
    </style:style>
    <style:style style:name="T607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60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09" style:family="paragraph" style:parent-style-name="Normal"/>
    <style:style style:name="T609_1" style:family="text">
      <style:text-properties fo:font-size="11pt" style:font-size-asian="11pt" style:font-name-complex="Arial" style:font-size-complex="11pt" fo:font-weight="bold" style:font-weight-asian="bold"/>
    </style:style>
    <style:style style:name="P610" style:family="paragraph" style:parent-style-name="Normal">
      <style:text-properties fo:background-color="#ffff00" fo:font-size="11pt" style:font-size-asian="11pt" style:font-name-complex="Arial" style:font-size-complex="11pt" fo:font-weight="bold" style:font-weight-asian="bold"/>
    </style:style>
    <style:style style:name="P611" style:family="paragraph" style:parent-style-name="Normal"/>
    <style:style style:name="T611_1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1_2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611_3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612" style:family="paragraph" style:parent-style-name="Normal"/>
    <style:style style:name="T612_1" style:family="text">
      <style:text-properties fo:color="#000000" fo:font-size="11pt" style:font-name-asian="Arial" style:font-size-asian="11pt" style:font-name-complex="Arial" style:font-size-complex="11pt"/>
    </style:style>
    <style:style style:name="P613" style:family="paragraph" style:parent-style-name="Normal"/>
    <style:style style:name="T613_1" style:family="text">
      <style:text-properties fo:color="#000000" fo:font-size="10pt" style:font-name-asian="Arial" style:font-size-asian="10pt" style:font-name-complex="Arial" style:font-size-complex="10pt"/>
    </style:style>
    <style:style style:name="T613_2" style:family="text">
      <style:text-properties fo:color="#000000" style:font-name="Cambria Math" fo:font-size="10pt" style:font-name-asian="Cambria Math" style:font-size-asian="10pt" style:font-name-complex="Cambria Math" style:font-size-complex="10pt"/>
    </style:style>
    <style:style style:name="T613_3" style:family="text">
      <style:text-properties fo:color="#000000" fo:font-size="10pt" style:font-name-asian="Arial" style:font-size-asian="10pt" style:font-name-complex="Arial" style:font-size-complex="10pt"/>
    </style:style>
    <style:style style:name="T613_4" style:family="text">
      <style:text-properties fo:color="#000000" style:font-name="Cambria Math" fo:font-size="10pt" style:font-name-asian="Cambria Math" style:font-size-asian="10pt" style:font-name-complex="Cambria Math" style:font-size-complex="10pt"/>
    </style:style>
    <style:style style:name="T613_5" style:family="text">
      <style:text-properties fo:color="#000000" fo:font-size="10pt" style:font-name-asian="Arial" style:font-size-asian="10pt" style:font-name-complex="Arial" style:font-size-complex="10pt"/>
    </style:style>
    <style:style style:name="P614" style:family="paragraph" style:parent-style-name="Normal"/>
    <style:style style:name="T614_1" style:family="text">
      <style:text-properties fo:color="#000000" fo:font-size="10pt" style:font-name-asian="Arial" style:font-size-asian="10pt" style:font-name-complex="Arial" style:font-size-complex="10pt"/>
    </style:style>
    <style:style style:name="P615" style:family="paragraph" style:parent-style-name="Normal"/>
    <style:style style:name="T615_1" style:family="text">
      <style:text-properties fo:color="#000000" fo:font-size="10pt" style:font-name-asian="Arial" style:font-size-asian="10pt" style:font-name-complex="Arial" style:font-size-complex="10pt"/>
    </style:style>
    <style:style style:name="P616" style:family="paragraph" style:parent-style-name="Normal">
      <style:paragraph-properties fo:margin-top="0.423cm"/>
    </style:style>
    <style:style style:name="T616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16_2" style:family="text">
      <style:text-properties fo:color="#000000" fo:font-size="10pt" style:font-name-asian="Arial" style:font-size-asian="10pt" style:font-name-complex="Arial" style:font-size-complex="10pt"/>
    </style:style>
    <style:style style:name="T616_3" style:family="text">
      <style:text-properties fo:color="#000000" fo:font-size="10pt" style:font-name-asian="Arial" style:font-size-asian="10pt" style:font-name-complex="Arial" style:font-size-complex="10pt"/>
    </style:style>
    <style:style style:name="T616_4" style:family="text">
      <style:text-properties fo:color="#000000" fo:font-size="10pt" style:font-name-asian="Arial" style:font-size-asian="10pt" style:font-name-complex="Arial" style:font-size-complex="10pt"/>
    </style:style>
    <style:style style:name="T616_5" style:family="text">
      <style:text-properties fo:color="#000000" fo:font-size="10pt" style:font-name-asian="Arial" style:font-size-asian="10pt" style:font-name-complex="Arial" style:font-size-complex="10pt"/>
    </style:style>
    <style:style style:name="T616_6" style:family="text">
      <style:text-properties fo:color="#000000" fo:font-size="10pt" style:font-name-asian="Arial" style:font-size-asian="10pt" style:font-name-complex="Arial" style:font-size-complex="10pt"/>
    </style:style>
    <style:style style:name="T616_7" style:family="text">
      <style:text-properties fo:color="#000000" fo:font-size="10pt" style:font-name-asian="Arial" style:font-size-asian="10pt" style:font-name-complex="Arial" style:font-size-complex="10pt"/>
    </style:style>
    <style:style style:name="T616_8" style:family="text">
      <style:text-properties fo:color="#000000" fo:font-size="10pt" style:font-name-asian="Arial" style:font-size-asian="10pt" style:font-name-complex="Arial" style:font-size-complex="10pt"/>
    </style:style>
    <style:style style:name="T616_9" style:family="text">
      <style:text-properties fo:color="#000000" fo:font-size="10pt" style:font-name-asian="Arial" style:font-size-asian="10pt" style:font-name-complex="Arial" style:font-size-complex="10pt"/>
    </style:style>
    <style:style style:name="T616_10" style:family="text">
      <style:text-properties fo:color="#000000" fo:font-size="10pt" style:font-name-asian="Arial" style:font-size-asian="10pt" style:font-name-complex="Arial" style:font-size-complex="10pt"/>
    </style:style>
    <style:style style:name="T616_11" style:family="text">
      <style:text-properties fo:color="#000000" fo:font-size="10pt" style:font-name-asian="Arial" style:font-size-asian="10pt" style:font-name-complex="Arial" style:font-size-complex="10pt"/>
    </style:style>
    <style:style style:name="T616_12" style:family="text">
      <style:text-properties fo:color="#000000" fo:font-size="10pt" style:font-name-asian="Arial" style:font-size-asian="10pt" style:font-name-complex="Arial" style:font-size-complex="10pt"/>
    </style:style>
    <style:style style:name="T616_13" style:family="text">
      <style:text-properties fo:color="#000000" fo:font-size="10pt" style:font-name-asian="Arial" style:font-size-asian="10pt" style:font-name-complex="Arial" style:font-size-complex="10pt"/>
    </style:style>
    <style:style style:name="T616_14" style:family="text">
      <style:text-properties fo:color="#000000" fo:font-size="10pt" style:font-name-asian="Arial" style:font-size-asian="10pt" style:font-name-complex="Arial" style:font-size-complex="10pt"/>
    </style:style>
    <style:style style:name="T616_15" style:family="text">
      <style:text-properties fo:color="#000000" fo:font-size="10pt" style:font-name-asian="Arial" style:font-size-asian="10pt" style:font-name-complex="Arial" style:font-size-complex="10pt"/>
    </style:style>
    <style:style style:name="T616_16" style:family="text">
      <style:text-properties fo:color="#000000" fo:font-size="10pt" style:font-name-asian="Arial" style:font-size-asian="10pt" style:font-name-complex="Arial" style:font-size-complex="10pt"/>
    </style:style>
    <style:style style:name="T616_17" style:family="text">
      <style:text-properties fo:color="#000000" fo:font-size="10pt" style:font-name-asian="Arial" style:font-size-asian="10pt" style:font-name-complex="Arial" style:font-size-complex="10pt"/>
    </style:style>
    <style:style style:name="T616_18" style:family="text">
      <style:text-properties fo:color="#000000" fo:font-size="10pt" style:font-name-asian="Arial" style:font-size-asian="10pt" style:font-name-complex="Arial" style:font-size-complex="10pt"/>
    </style:style>
    <style:style style:name="T616_19" style:family="text">
      <style:text-properties fo:color="#000000" fo:font-size="10pt" style:font-name-asian="Arial" style:font-size-asian="10pt" style:font-name-complex="Arial" style:font-size-complex="10pt"/>
    </style:style>
    <style:style style:name="T616_20" style:family="text">
      <style:text-properties fo:color="#000000" fo:font-size="10pt" style:font-name-asian="Arial" style:font-size-asian="10pt" style:font-name-complex="Arial" style:font-size-complex="10pt"/>
    </style:style>
    <style:style style:name="T616_21" style:family="text">
      <style:text-properties fo:color="#000000" fo:font-size="10pt" style:font-name-asian="Arial" style:font-size-asian="10pt" style:font-name-complex="Arial" style:font-size-complex="10pt"/>
    </style:style>
    <style:style style:name="T616_22" style:family="text">
      <style:text-properties fo:color="#000000" fo:font-size="10pt" style:font-name-asian="Arial" style:font-size-asian="10pt" style:font-name-complex="Arial" style:font-size-complex="10pt"/>
    </style:style>
    <style:style style:name="T616_23" style:family="text">
      <style:text-properties fo:color="#000000" fo:font-size="10pt" style:font-name-asian="Arial" style:font-size-asian="10pt" style:font-name-complex="Arial" style:font-size-complex="10pt"/>
    </style:style>
    <style:style style:name="T616_24" style:family="text">
      <style:text-properties fo:color="#000000" fo:font-size="10pt" style:font-name-asian="Arial" style:font-size-asian="10pt" style:font-name-complex="Arial" style:font-size-complex="10pt"/>
    </style:style>
    <style:style style:name="T616_25" style:family="text">
      <style:text-properties fo:color="#000000" fo:font-size="10pt" style:font-name-asian="Arial" style:font-size-asian="10pt" style:font-name-complex="Arial" style:font-size-complex="10pt"/>
    </style:style>
    <style:style style:name="T616_26" style:family="text">
      <style:text-properties fo:color="#000000" fo:font-size="10pt" style:font-name-asian="Arial" style:font-size-asian="10pt" style:font-name-complex="Arial" style:font-size-complex="10pt"/>
    </style:style>
    <style:style style:name="T616_27" style:family="text">
      <style:text-properties fo:color="#000000" fo:font-size="10pt" style:font-name-asian="Arial" style:font-size-asian="10pt" style:font-name-complex="Arial" style:font-size-complex="10pt"/>
    </style:style>
    <style:style style:name="T616_28" style:family="text">
      <style:text-properties fo:color="#000000" fo:font-size="10pt" style:font-name-asian="Arial" style:font-size-asian="10pt" style:font-name-complex="Arial" style:font-size-complex="10pt"/>
    </style:style>
    <style:style style:name="T616_29" style:family="text">
      <style:text-properties fo:color="#000000" fo:font-size="10pt" style:font-name-asian="Arial" style:font-size-asian="10pt" style:font-name-complex="Arial" style:font-size-complex="10pt"/>
    </style:style>
    <style:style style:name="T616_30" style:family="text">
      <style:text-properties fo:color="#000000" fo:font-size="10pt" style:font-name-asian="Arial" style:font-size-asian="10pt" style:font-name-complex="Arial" style:font-size-complex="10pt"/>
    </style:style>
    <style:style style:name="T616_31" style:family="text">
      <style:text-properties fo:color="#000000" fo:font-size="10pt" style:font-name-asian="Arial" style:font-size-asian="10pt" style:font-name-complex="Arial" style:font-size-complex="10pt"/>
    </style:style>
    <style:style style:name="T616_32" style:family="text">
      <style:text-properties fo:color="#000000" fo:font-size="10pt" style:font-name-asian="Arial" style:font-size-asian="10pt" style:font-name-complex="Arial" style:font-size-complex="10pt"/>
    </style:style>
    <style:style style:name="T616_33" style:family="text">
      <style:text-properties fo:color="#000000" fo:font-size="10pt" style:font-name-asian="Arial" style:font-size-asian="10pt" style:font-name-complex="Arial" style:font-size-complex="10pt"/>
    </style:style>
    <style:style style:name="T616_34" style:family="text">
      <style:text-properties fo:font-size="10pt" style:font-name-asian="Arial" style:font-size-asian="10pt" style:font-name-complex="Arial" style:font-size-complex="10pt"/>
    </style:style>
    <style:style style:name="T616_35" style:family="text">
      <style:text-properties fo:color="#000000" fo:font-size="10pt" style:font-name-asian="Arial" style:font-size-asian="10pt" style:font-name-complex="Arial" style:font-size-complex="10pt"/>
    </style:style>
    <style:style style:name="P617" style:family="paragraph" style:parent-style-name="Normal">
      <style:paragraph-properties fo:margin-top="0.423cm"/>
    </style:style>
    <style:style style:name="T617_1" style:family="text">
      <style:text-properties fo:color="#000000" fo:font-size="10pt" style:font-size-asian="10pt" style:font-size-complex="10pt" fo:language="en" fo:country="US"/>
    </style:style>
    <style:style style:name="P618" style:family="paragraph" style:parent-style-name="Normal">
      <style:paragraph-properties fo:margin-top="0.423cm" fo:margin-bottom="0.423cm"/>
    </style:style>
    <style:style style:name="T618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18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18_3" style:family="text">
      <style:text-properties fo:color="#000000" fo:font-size="10pt" style:font-name-asian="Arial" style:font-size-asian="10pt" style:font-name-complex="Arial" style:font-size-complex="10pt"/>
    </style:style>
    <style:style style:name="T618_4" style:family="text">
      <style:text-properties fo:color="#000000" fo:font-size="10pt" style:font-name-asian="Arial" style:font-size-asian="10pt" style:font-name-complex="Arial" style:font-size-complex="10pt"/>
    </style:style>
    <style:style style:name="T618_5" style:family="text">
      <style:text-properties fo:color="#000000" fo:font-size="10pt" style:font-name-asian="Arial" style:font-size-asian="10pt" style:font-name-complex="Arial" style:font-size-complex="10pt"/>
    </style:style>
    <style:style style:name="T618_6" style:family="text">
      <style:text-properties fo:color="#000000" fo:font-size="10pt" style:font-name-asian="Arial" style:font-size-asian="10pt" style:font-name-complex="Arial" style:font-size-complex="10pt"/>
    </style:style>
    <style:style style:name="T618_7" style:family="text">
      <style:text-properties fo:color="#000000" fo:font-size="10pt" style:font-name-asian="Arial" style:font-size-asian="10pt" style:font-name-complex="Arial" style:font-size-complex="10pt"/>
    </style:style>
    <style:style style:name="T618_8" style:family="text">
      <style:text-properties fo:color="#000000" fo:font-size="10pt" style:font-name-asian="Arial" style:font-size-asian="10pt" style:font-name-complex="Arial" style:font-size-complex="10pt"/>
    </style:style>
    <style:style style:name="T618_9" style:family="text">
      <style:text-properties fo:color="#000000" fo:font-size="10pt" style:font-name-asian="Arial" style:font-size-asian="10pt" style:font-name-complex="Arial" style:font-size-complex="10pt"/>
    </style:style>
    <style:style style:name="T618_10" style:family="text">
      <style:text-properties fo:color="#000000" fo:font-size="10pt" style:font-name-asian="Arial" style:font-size-asian="10pt" style:font-name-complex="Arial" style:font-size-complex="10pt"/>
    </style:style>
    <style:style style:name="T618_11" style:family="text">
      <style:text-properties fo:color="#000000" fo:font-size="10pt" style:font-name-asian="Arial" style:font-size-asian="10pt" style:font-name-complex="Arial" style:font-size-complex="10pt"/>
    </style:style>
    <style:style style:name="T618_12" style:family="text">
      <style:text-properties fo:color="#000000" fo:font-size="10pt" style:font-name-asian="Arial" style:font-size-asian="10pt" style:font-name-complex="Arial" style:font-size-complex="10pt"/>
    </style:style>
    <style:style style:name="T618_13" style:family="text">
      <style:text-properties fo:color="#000000" fo:font-size="10pt" style:font-name-asian="Cambria Math" style:font-size-asian="10pt" style:font-name-complex="Arial" style:font-size-complex="10pt"/>
    </style:style>
    <style:style style:name="T618_14" style:family="text">
      <style:text-properties fo:color="#000000" fo:font-size="10pt" style:font-name-asian="Arial" style:font-size-asian="10pt" style:font-name-complex="Arial" style:font-size-complex="10pt"/>
    </style:style>
    <style:style style:name="T618_15" style:family="text">
      <style:text-properties fo:color="#000000" fo:font-size="10pt" style:font-name-asian="Arial" style:font-size-asian="10pt" style:font-name-complex="Arial" style:font-size-complex="10pt"/>
    </style:style>
    <style:style style:name="T618_16" style:family="text">
      <style:text-properties fo:color="#000000" fo:font-size="10pt" style:font-name-asian="Arial" style:font-size-asian="10pt" style:font-name-complex="Arial" style:font-size-complex="10pt"/>
    </style:style>
    <style:style style:name="T618_17" style:family="text">
      <style:text-properties fo:color="#000000" fo:font-size="10pt" style:font-name-asian="Arial" style:font-size-asian="10pt" style:font-name-complex="Arial" style:font-size-complex="10pt"/>
    </style:style>
    <style:style style:name="T618_18" style:family="text">
      <style:text-properties fo:color="#000000" fo:font-size="10pt" style:font-name-asian="Arial" style:font-size-asian="10pt" style:font-name-complex="Arial" style:font-size-complex="10pt"/>
    </style:style>
    <style:style style:name="T618_19" style:family="text">
      <style:text-properties fo:color="#000000" fo:font-size="10pt" style:font-name-asian="Arial" style:font-size-asian="10pt" style:font-name-complex="Arial" style:font-size-complex="10pt"/>
    </style:style>
    <style:style style:name="T618_20" style:family="text">
      <style:text-properties fo:color="#000000" fo:font-size="10pt" style:font-name-asian="Arial" style:font-size-asian="10pt" style:font-name-complex="Arial" style:font-size-complex="10pt"/>
    </style:style>
    <style:style style:name="T618_21" style:family="text">
      <style:text-properties fo:color="#000000" fo:font-size="10pt" style:font-name-asian="Arial" style:font-size-asian="10pt" style:font-name-complex="Arial" style:font-size-complex="10pt"/>
    </style:style>
    <style:style style:name="T618_22" style:family="text">
      <style:text-properties fo:color="#000000" fo:font-size="10pt" style:font-name-asian="Arial" style:font-size-asian="10pt" style:font-name-complex="Arial" style:font-size-complex="10pt"/>
    </style:style>
    <style:style style:name="T618_23" style:family="text">
      <style:text-properties fo:color="#000000" fo:font-size="10pt" style:font-name-asian="Arial" style:font-size-asian="10pt" style:font-name-complex="Arial" style:font-size-complex="10pt"/>
    </style:style>
    <style:style style:name="T618_24" style:family="text">
      <style:text-properties fo:color="#000000" fo:font-size="10pt" style:font-name-asian="Arial" style:font-size-asian="10pt" style:font-name-complex="Arial" style:font-size-complex="10pt"/>
    </style:style>
    <style:style style:name="T618_25" style:family="text">
      <style:text-properties fo:color="#000000" fo:font-size="10pt" style:font-name-asian="Arial" style:font-size-asian="10pt" style:font-name-complex="Arial" style:font-size-complex="10pt"/>
    </style:style>
    <style:style style:name="T618_26" style:family="text">
      <style:text-properties fo:color="#000000" fo:font-size="10pt" style:font-name-asian="Arial" style:font-size-asian="10pt" style:font-name-complex="Arial" style:font-size-complex="10pt"/>
    </style:style>
    <style:style style:name="T618_27" style:family="text">
      <style:text-properties fo:color="#000000" fo:font-size="10pt" style:font-name-asian="Arial" style:font-size-asian="10pt" style:font-name-complex="Arial" style:font-size-complex="10pt"/>
    </style:style>
    <style:style style:name="T618_28" style:family="text">
      <style:text-properties fo:color="#000000" fo:font-size="10pt" style:font-name-asian="Arial" style:font-size-asian="10pt" style:font-name-complex="Arial" style:font-size-complex="10pt"/>
    </style:style>
    <style:style style:name="T618_29" style:family="text">
      <style:text-properties fo:color="#000000" fo:font-size="10pt" style:font-name-asian="Arial" style:font-size-asian="10pt" style:font-name-complex="Arial" style:font-size-complex="10pt"/>
    </style:style>
    <style:style style:name="T618_30" style:family="text">
      <style:text-properties fo:color="#000000" fo:font-size="10pt" style:font-name-asian="Arial" style:font-size-asian="10pt" style:font-name-complex="Arial" style:font-size-complex="10pt"/>
    </style:style>
    <style:style style:name="T618_31" style:family="text">
      <style:text-properties fo:color="#000000" fo:font-size="10pt" style:font-name-asian="Arial" style:font-size-asian="10pt" style:font-name-complex="Arial" style:font-size-complex="10pt"/>
    </style:style>
    <style:style style:name="T618_32" style:family="text">
      <style:text-properties fo:color="#000000" fo:font-size="10pt" style:font-name-asian="Arial" style:font-size-asian="10pt" style:font-name-complex="Arial" style:font-size-complex="10pt"/>
    </style:style>
    <style:style style:name="T618_33" style:family="text">
      <style:text-properties fo:color="#000000" fo:font-size="10pt" style:font-name-asian="Arial" style:font-size-asian="10pt" style:font-name-complex="Arial" style:font-size-complex="10pt"/>
    </style:style>
    <style:style style:name="T618_34" style:family="text">
      <style:text-properties fo:color="#000000" fo:font-size="10pt" style:font-name-asian="Arial" style:font-size-asian="10pt" style:font-name-complex="Arial" style:font-size-complex="10pt"/>
    </style:style>
    <style:style style:name="P619" style:family="paragraph" style:parent-style-name="Normal"/>
    <style:style style:name="T619_1" style:family="text">
      <style:text-properties fo:font-size="10pt" style:font-name-asian="Arial" style:font-size-asian="10pt" style:font-name-complex="Arial" style:font-size-complex="10pt"/>
    </style:style>
    <style:style style:name="Table16" style:family="table">
      <style:table-properties table:align="left" style:width="12.688cm" fo:margin-left="0cm"/>
    </style:style>
    <style:style style:name="Column60" style:family="table-column">
      <style:table-column-properties style:column-width="4.232cm"/>
    </style:style>
    <style:style style:name="Column61" style:family="table-column">
      <style:table-column-properties style:column-width="2.117cm"/>
    </style:style>
    <style:style style:name="Column62" style:family="table-column">
      <style:table-column-properties style:column-width="2.455cm"/>
    </style:style>
    <style:style style:name="Column63" style:family="table-column">
      <style:table-column-properties style:column-width="3.884cm"/>
    </style:style>
    <style:style style:name="Row65" style:family="table-row">
      <style:table-row-properties style:min-row-height="0.529cm"/>
    </style:style>
    <style:style style:name="Cell20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0" style:family="paragraph" style:parent-style-name="Normal">
      <style:paragraph-properties fo:line-height="107%" fo:margin-bottom="0.282cm"/>
    </style:style>
    <style:style style:name="T6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1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1" style:family="paragraph" style:parent-style-name="Normal">
      <style:paragraph-properties fo:line-height="107%" fo:margin-bottom="0.282cm"/>
    </style:style>
    <style:style style:name="T6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1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2" style:family="paragraph" style:parent-style-name="Normal">
      <style:paragraph-properties fo:line-height="107%" fo:margin-bottom="0.282cm"/>
    </style:style>
    <style:style style:name="T6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1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3" style:family="paragraph" style:parent-style-name="Normal">
      <style:paragraph-properties fo:line-height="107%" fo:margin-bottom="0.282cm"/>
    </style:style>
    <style:style style:name="T6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6" style:family="table-row">
      <style:table-row-properties style:min-row-height="0.529cm"/>
    </style:style>
    <style:style style:name="Cell21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4" style:family="paragraph" style:parent-style-name="Normal">
      <style:paragraph-properties fo:line-height="107%" fo:margin-bottom="0.282cm"/>
    </style:style>
    <style:style style:name="T62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5" style:family="paragraph" style:parent-style-name="Normal">
      <style:paragraph-properties fo:line-height="107%" fo:margin-bottom="0.282cm"/>
    </style:style>
    <style:style style:name="T6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6" style:family="paragraph" style:parent-style-name="Normal">
      <style:paragraph-properties fo:line-height="107%" fo:margin-bottom="0.282cm"/>
    </style:style>
    <style:style style:name="T6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7" style:family="paragraph" style:parent-style-name="Normal">
      <style:paragraph-properties fo:line-height="107%" fo:margin-bottom="0.282cm"/>
    </style:style>
    <style:style style:name="T6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7" style:family="table-row">
      <style:table-row-properties style:min-row-height="0.529cm"/>
    </style:style>
    <style:style style:name="Cell21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8" style:family="paragraph" style:parent-style-name="Normal">
      <style:paragraph-properties fo:line-height="107%" fo:margin-bottom="0.282cm"/>
    </style:style>
    <style:style style:name="T6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8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29" style:family="paragraph" style:parent-style-name="Normal">
      <style:paragraph-properties fo:line-height="107%" fo:margin-bottom="0.282cm"/>
    </style:style>
    <style:style style:name="T6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0" style:family="paragraph" style:parent-style-name="Normal">
      <style:paragraph-properties fo:line-height="107%" fo:margin-bottom="0.282cm"/>
    </style:style>
    <style:style style:name="T6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1" style:family="paragraph" style:parent-style-name="Normal">
      <style:paragraph-properties fo:line-height="107%" fo:margin-bottom="0.282cm"/>
    </style:style>
    <style:style style:name="T6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2" style:family="paragraph" style:parent-style-name="Normal">
      <style:paragraph-properties fo:line-height="107%" fo:margin-bottom="0.282cm"/>
    </style:style>
    <style:style style:name="T6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8" style:family="table-row">
      <style:table-row-properties style:min-row-height="0.529cm"/>
    </style:style>
    <style:style style:name="Cell22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3" style:family="paragraph" style:parent-style-name="Normal">
      <style:paragraph-properties fo:line-height="107%" fo:margin-bottom="0.282cm"/>
    </style:style>
    <style:style style:name="T6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4" style:family="paragraph" style:parent-style-name="Normal">
      <style:paragraph-properties fo:line-height="107%" fo:margin-bottom="0.282cm"/>
    </style:style>
    <style:style style:name="T6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5" style:family="paragraph" style:parent-style-name="Normal">
      <style:paragraph-properties fo:line-height="107%" fo:margin-bottom="0.282cm"/>
    </style:style>
    <style:style style:name="T6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6" style:family="paragraph" style:parent-style-name="Normal">
      <style:paragraph-properties fo:line-height="107%" fo:margin-bottom="0.282cm"/>
    </style:style>
    <style:style style:name="T63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7" style:family="paragraph" style:parent-style-name="Normal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38" style:family="paragraph" style:parent-style-name="Normal">
      <style:paragraph-properties fo:margin-top="0.423cm"/>
    </style:style>
    <style:style style:name="T638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38_2" style:family="text">
      <style:text-properties fo:color="#000000" fo:font-size="10pt" style:font-name-asian="Arial" style:font-size-asian="10pt" style:font-name-complex="Arial" style:font-size-complex="10pt"/>
    </style:style>
    <style:style style:name="T638_3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8_4" style:family="text">
      <style:text-properties fo:color="#000000" fo:font-size="10pt" style:font-name-asian="Arial" style:font-size-asian="10pt" style:font-name-complex="Arial" style:font-size-complex="10pt"/>
    </style:style>
    <style:style style:name="T638_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8_6" style:family="text">
      <style:text-properties fo:color="#000000" fo:font-size="10pt" style:font-name-asian="Arial" style:font-size-asian="10pt" style:font-name-complex="Arial" style:font-size-complex="10pt"/>
    </style:style>
    <style:style style:name="T638_7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8_8" style:family="text">
      <style:text-properties fo:color="#000000" fo:font-size="10pt" style:font-name-asian="Arial" style:font-size-asian="10pt" style:font-name-complex="Arial" style:font-size-complex="10pt"/>
    </style:style>
    <style:style style:name="T638_9" style:family="text">
      <style:text-properties fo:color="#000000" fo:font-size="10pt" style:font-name-asian="Arial" style:font-size-asian="10pt" style:font-name-complex="Arial" style:font-size-complex="10pt"/>
    </style:style>
    <style:style style:name="T638_10" style:family="text">
      <style:text-properties fo:color="#000000" fo:font-size="10pt" style:font-name-asian="Arial" style:font-size-asian="10pt" style:font-name-complex="Arial" style:font-size-complex="10pt"/>
    </style:style>
    <style:style style:name="T638_11" style:family="text">
      <style:text-properties fo:color="#000000" fo:font-size="10pt" style:font-name-asian="Arial" style:font-size-asian="10pt" style:font-name-complex="Arial" style:font-size-complex="10pt"/>
    </style:style>
    <style:style style:name="T638_1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8_13" style:family="text">
      <style:text-properties fo:color="#000000" fo:font-size="10pt" style:font-name-asian="Arial" style:font-size-asian="10pt" style:font-name-complex="Arial" style:font-size-complex="10pt"/>
    </style:style>
    <style:style style:name="P639" style:family="paragraph" style:parent-style-name="Normal">
      <style:paragraph-properties fo:margin-top="0.423cm" fo:margin-bottom="0.423cm"/>
    </style:style>
    <style:style style:name="T639_1" style:family="text">
      <style:text-properties fo:color="#000000"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39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9_3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9_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9_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639_6" style:family="text">
      <style:text-properties fo:color="#000000" fo:font-size="10pt" style:font-name-asian="游明朝" style:font-size-asian="10pt" style:font-name-complex="Arial" style:font-size-complex="10pt"/>
    </style:style>
    <style:style style:name="T639_7" style:family="text">
      <style:text-properties fo:color="#000000" fo:font-size="10pt" style:font-name-asian="游明朝" style:font-size-asian="10pt" style:font-name-complex="Arial" style:font-size-complex="10pt"/>
    </style:style>
    <style:style style:name="T639_8" style:family="text">
      <style:text-properties fo:color="#000000" fo:font-size="10pt" style:font-name-asian="游明朝" style:font-size-asian="10pt" style:font-name-complex="Arial" style:font-size-complex="10pt"/>
    </style:style>
    <style:style style:name="T639_9" style:family="text">
      <style:text-properties fo:color="#000000" fo:font-size="10pt" style:font-name-asian="游明朝" style:font-size-asian="10pt" style:font-name-complex="Arial" style:font-size-complex="10pt"/>
    </style:style>
    <style:style style:name="T639_10" style:family="text">
      <style:text-properties fo:color="#000000" fo:font-size="10pt" style:font-name-asian="游明朝" style:font-size-asian="10pt" style:font-name-complex="Arial" style:font-size-complex="10pt"/>
    </style:style>
    <style:style style:name="T639_11" style:family="text">
      <style:text-properties fo:color="#000000" fo:font-size="10pt" style:font-name-asian="游明朝" style:font-size-asian="10pt" style:font-name-complex="Arial" style:font-size-complex="10pt"/>
    </style:style>
    <style:style style:name="T639_12" style:family="text">
      <style:text-properties fo:color="#000000" fo:font-size="10pt" style:font-name-asian="游明朝" style:font-size-asian="10pt" style:font-name-complex="Arial" style:font-size-complex="10pt"/>
    </style:style>
    <style:style style:name="T639_13" style:family="text">
      <style:text-properties fo:color="#000000" fo:font-size="10pt" style:font-name-asian="游明朝" style:font-size-asian="10pt" style:font-name-complex="Arial" style:font-size-complex="10pt"/>
    </style:style>
    <style:style style:name="T639_14" style:family="text">
      <style:text-properties fo:color="#000000" fo:font-size="10pt" style:font-name-asian="游明朝" style:font-size-asian="10pt" style:font-name-complex="Arial" style:font-size-complex="10pt"/>
    </style:style>
    <style:style style:name="T639_15" style:family="text">
      <style:text-properties fo:color="#000000" fo:font-size="10pt" style:font-name-asian="游明朝" style:font-size-asian="10pt" style:font-name-complex="Arial" style:font-size-complex="10pt"/>
    </style:style>
    <style:style style:name="T639_16" style:family="text">
      <style:text-properties fo:color="#000000" fo:font-size="10pt" style:font-name-asian="游明朝" style:font-size-asian="10pt" style:font-name-complex="Arial" style:font-size-complex="10pt"/>
    </style:style>
    <style:style style:name="T639_17" style:family="text">
      <style:text-properties fo:color="#000000" fo:font-size="10pt" style:font-name-asian="游明朝" style:font-size-asian="10pt" style:font-name-complex="Arial" style:font-size-complex="10pt"/>
    </style:style>
    <style:style style:name="T639_18" style:family="text">
      <style:text-properties fo:color="#000000" fo:font-size="10pt" style:font-name-asian="游明朝" style:font-size-asian="10pt" style:font-name-complex="Arial" style:font-size-complex="10pt"/>
    </style:style>
    <style:style style:name="T639_19" style:family="text">
      <style:text-properties fo:color="#000000" fo:font-size="10pt" style:font-name-asian="游明朝" style:font-size-asian="10pt" style:font-name-complex="Arial" style:font-size-complex="10pt"/>
    </style:style>
    <style:style style:name="T639_20" style:family="text">
      <style:text-properties fo:color="#000000" fo:font-size="10pt" style:font-name-asian="游明朝" style:font-size-asian="10pt" style:font-name-complex="Arial" style:font-size-complex="10pt"/>
    </style:style>
    <style:style style:name="T639_21" style:family="text">
      <style:text-properties fo:color="#000000" fo:font-size="10pt" style:font-name-asian="游明朝" style:font-size-asian="10pt" style:font-name-complex="Arial" style:font-size-complex="10pt"/>
    </style:style>
    <style:style style:name="P640" style:family="paragraph" style:parent-style-name="List_20_Paragraph">
      <style:paragraph-properties fo:margin-bottom="0cm" fo:margin-left="0.635cm"/>
      <style:text-properties fo:color="#000000" fo:font-size="10pt" style:font-name-asian="Arial" style:font-size-asian="10pt" style:font-name-complex="Arial" fo:language="en" fo:country="US"/>
    </style:style>
    <style:style style:name="T640_1" style:family="text">
      <style:text-properties fo:color="#000000" fo:font-size="10pt" style:font-name-asian="Arial" style:font-size-asian="10pt" style:font-name-complex="Arial" fo:language="en" fo:country="US"/>
    </style:style>
    <style:style style:name="T640_2" style:family="text">
      <style:text-properties fo:color="#000000" fo:font-size="10pt" style:font-name-asian="Arial" style:font-size-asian="10pt" style:font-name-complex="Arial" fo:language="en" fo:country="US"/>
    </style:style>
    <style:style style:name="T640_3" style:family="text">
      <style:text-properties fo:color="#000000" fo:font-size="10pt" style:font-name-asian="Arial" style:font-size-asian="10pt" style:font-name-complex="Arial" fo:language="en" fo:country="US"/>
    </style:style>
    <style:style style:name="T640_4" style:family="text">
      <style:text-properties fo:color="#000000" fo:font-size="10pt" style:font-name-asian="Arial" style:font-size-asian="10pt" style:font-name-complex="Arial" fo:language="en" fo:country="US"/>
    </style:style>
    <style:style style:name="T640_5" style:family="text">
      <style:text-properties fo:color="#000000" fo:font-size="10pt" style:font-name-asian="Arial" style:font-size-asian="10pt" style:font-name-complex="Arial" fo:language="en" fo:country="US"/>
    </style:style>
    <style:style style:name="T640_6" style:family="text">
      <style:text-properties fo:color="#000000" fo:font-size="10pt" style:font-name-asian="Cambria Math" style:font-size-asian="10pt" style:font-name-complex="Arial" fo:language="en" fo:country="US"/>
    </style:style>
    <style:style style:name="T640_7" style:family="text">
      <style:text-properties fo:color="#000000" fo:font-size="10pt" style:font-name-asian="Arial" style:font-size-asian="10pt" style:font-name-complex="Arial" fo:language="en" fo:country="US"/>
    </style:style>
    <style:style style:name="T640_8" style:family="text">
      <style:text-properties fo:color="#000000" fo:font-size="10pt" style:font-name-asian="Arial" style:font-size-asian="10pt" style:font-name-complex="Arial" fo:language="en" fo:country="US"/>
    </style:style>
    <style:style style:name="T640_9" style:family="text">
      <style:text-properties fo:color="#000000" fo:font-size="10pt" style:font-name-asian="Arial" style:font-size-asian="10pt" style:font-name-complex="Arial" fo:language="en" fo:country="US"/>
    </style:style>
    <style:style style:name="T640_10" style:family="text">
      <style:text-properties fo:color="#000000" fo:font-size="10pt" style:font-name-asian="Arial" style:font-size-asian="10pt" style:font-name-complex="Arial" fo:language="en" fo:country="US"/>
    </style:style>
    <style:style style:name="T640_11" style:family="text">
      <style:text-properties fo:color="#000000" fo:font-size="10pt" style:font-name-asian="Cambria Math" style:font-size-asian="10pt" style:font-name-complex="Arial" fo:language="en" fo:country="US"/>
    </style:style>
    <style:style style:name="T640_12" style:family="text">
      <style:text-properties fo:color="#000000" fo:font-size="10pt" style:font-name-asian="Arial" style:font-size-asian="10pt" style:font-name-complex="Arial" fo:language="en" fo:country="US"/>
    </style:style>
    <style:style style:name="T640_13" style:family="text">
      <style:text-properties fo:color="#000000" fo:font-size="10pt" style:font-name-asian="Arial" style:font-size-asian="10pt" style:font-name-complex="Arial" fo:language="en" fo:country="US"/>
    </style:style>
    <style:style style:name="P641" style:family="paragraph" style:parent-style-name="List_20_Paragraph">
      <style:paragraph-properties fo:margin-bottom="0cm" fo:margin-left="0.635cm"/>
      <style:text-properties fo:color="#000000" fo:font-size="10pt" style:font-name-asian="Arial" style:font-size-asian="10pt" style:font-name-complex="Arial" fo:language="en" fo:country="US"/>
    </style:style>
    <style:style style:name="T641_1" style:family="text">
      <style:text-properties fo:color="#000000" fo:font-size="10pt" style:font-name-asian="Arial" style:font-size-asian="10pt" style:font-name-complex="Arial" fo:language="en" fo:country="US"/>
    </style:style>
    <style:style style:name="T641_2" style:family="text">
      <style:text-properties fo:color="#000000" fo:font-size="10pt" style:font-name-asian="Arial" style:font-size-asian="10pt" style:font-name-complex="Arial" fo:language="en" fo:country="US"/>
    </style:style>
    <style:style style:name="T641_3" style:family="text">
      <style:text-properties fo:color="#000000" fo:font-size="10pt" style:font-name-asian="Arial" style:font-size-asian="10pt" style:font-name-complex="Arial" fo:language="en" fo:country="US"/>
    </style:style>
    <style:style style:name="T641_4" style:family="text">
      <style:text-properties fo:color="#000000" fo:font-size="10pt" style:font-name-asian="Arial" style:font-size-asian="10pt" style:font-name-complex="Arial" fo:language="en" fo:country="US"/>
    </style:style>
    <style:style style:name="P642" style:family="paragraph" style:parent-style-name="List_20_Paragraph">
      <style:paragraph-properties fo:margin-bottom="0cm" fo:margin-left="0.635cm"/>
      <style:text-properties fo:color="#000000" fo:font-size="10pt" style:font-name-asian="Arial" style:font-size-asian="10pt" style:font-name-complex="Arial" fo:language="en" fo:country="US"/>
    </style:style>
    <style:style style:name="T642_1" style:family="text">
      <style:text-properties fo:color="#000000" fo:font-size="10pt" style:font-name-asian="Arial" style:font-size-asian="10pt" style:font-name-complex="Arial" fo:language="en" fo:country="US"/>
    </style:style>
    <style:style style:name="T642_2" style:family="text">
      <style:text-properties fo:color="#000000" fo:font-size="10pt" style:font-name-asian="Arial" style:font-size-asian="10pt" style:font-name-complex="Arial" fo:language="en" fo:country="US"/>
    </style:style>
    <style:style style:name="T642_3" style:family="text">
      <style:text-properties fo:color="#000000" fo:font-size="10pt" style:font-name-asian="Arial" style:font-size-asian="10pt" style:font-name-complex="Arial" fo:language="en" fo:country="US"/>
    </style:style>
    <style:style style:name="T642_4" style:family="text">
      <style:text-properties fo:color="#000000" fo:font-size="10pt" style:font-name-asian="Arial" style:font-size-asian="10pt" style:font-name-complex="Arial" fo:language="en" fo:country="US"/>
    </style:style>
    <style:style style:name="T642_5" style:family="text">
      <style:text-properties fo:color="#000000" fo:font-size="10pt" style:font-name-asian="Arial" style:font-size-asian="10pt" style:font-name-complex="Arial" fo:language="en" fo:country="US"/>
    </style:style>
    <style:style style:name="T642_6" style:family="text">
      <style:text-properties fo:color="#000000" fo:font-size="10pt" style:font-name-asian="Arial" style:font-size-asian="10pt" style:font-name-complex="Arial" fo:language="en" fo:country="US"/>
    </style:style>
    <style:style style:name="T642_7" style:family="text">
      <style:text-properties fo:color="#000000" fo:font-size="10pt" style:font-name-asian="Arial" style:font-size-asian="10pt" style:font-name-complex="Arial" fo:language="en" fo:country="US"/>
    </style:style>
    <style:style style:name="T642_8" style:family="text">
      <style:text-properties fo:color="#000000" fo:font-size="10pt" style:font-name-asian="Arial" style:font-size-asian="10pt" style:font-name-complex="Arial" fo:language="en" fo:country="US"/>
    </style:style>
    <style:style style:name="T642_9" style:family="text">
      <style:text-properties fo:color="#000000" fo:font-size="10pt" style:font-name-asian="Arial" style:font-size-asian="10pt" style:font-name-complex="Arial" fo:language="en" fo:country="US"/>
    </style:style>
    <style:style style:name="P643" style:family="paragraph" style:parent-style-name="Normal"/>
    <style:style style:name="T643_1" style:family="text">
      <style:text-properties fo:color="#000000" fo:font-size="10pt" style:font-name-asian="Arial" style:font-size-asian="10pt" style:font-name-complex="Arial" style:font-size-complex="10pt"/>
    </style:style>
    <style:style style:name="P644" style:family="paragraph" style:parent-style-name="Normal"/>
    <style:style style:name="T644_1" style:family="text">
      <style:text-properties fo:color="#000000"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44_2" style:family="text">
      <style:text-properties fo:color="#000000"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644_3" style:family="text">
      <style:text-properties fo:color="#000000" fo:font-size="10pt" style:font-name-asian="Arial" style:font-size-asian="10pt" style:font-name-complex="Arial" style:font-size-complex="10pt"/>
    </style:style>
    <style:style style:name="P645" style:family="paragraph" style:parent-style-name="Normal">
      <style:paragraph-properties fo:margin-top="0.071cm" fo:margin-bottom="0.169cm"/>
    </style:style>
    <style:style style:name="T645_1" style:family="text">
      <style:text-properties fo:font-size="10pt" style:font-size-asian="10pt" style:font-name-complex="Arial" style:font-size-complex="10pt" fo:language="en" fo:country="US"/>
    </style:style>
    <style:style style:name="T645_2" style:family="text">
      <style:text-properties fo:font-size="10pt" style:font-size-asian="10pt" style:font-name-complex="Arial" style:font-size-complex="10pt" fo:language="en" fo:country="US"/>
    </style:style>
    <style:style style:name="T645_3" style:family="text">
      <style:text-properties fo:font-size="10pt" style:font-size-asian="10pt" style:font-name-complex="Arial" style:font-size-complex="10pt" fo:language="en" fo:country="US"/>
    </style:style>
    <style:style style:name="P646" style:family="paragraph" style:parent-style-name="Normal">
      <style:paragraph-properties fo:margin-top="0.071cm" fo:margin-bottom="0.169cm"/>
      <style:text-properties fo:font-size="10pt" style:font-size-asian="10pt" style:font-name-complex="Arial" style:font-size-complex="10pt" fo:language="en" fo:country="US"/>
    </style:style>
    <style:style style:name="P647" style:family="paragraph" style:parent-style-name="Normal">
      <style:paragraph-properties fo:text-align="justify" fo:margin-top="0.071cm" fo:margin-bottom="0.169cm"/>
    </style:style>
    <style:style style:name="T647_1" style:family="text">
      <style:text-properties fo:font-size="10pt" style:font-name-asian="游明朝" style:font-size-asian="10pt" style:font-name-complex="Arial" style:font-size-complex="10pt" fo:font-weight="bold" style:font-weight-asian="bold" style:font-weight-complex="bold"/>
    </style:style>
    <style:style style:name="T647_2" style:family="text">
      <style:text-properties fo:font-size="10pt" style:font-name-asian="游明朝" style:font-size-asian="10pt" style:font-name-complex="Arial" style:font-size-complex="10pt"/>
    </style:style>
    <style:style style:name="T647_3" style:family="text">
      <style:text-properties fo:color="#000000" style:font-name-asian="Aptos" style:font-name-complex="Arial"/>
    </style:style>
    <style:style style:name="T647_4" style:family="text">
      <style:text-properties fo:font-size="10pt" style:font-name-asian="游明朝" style:font-size-asian="10pt" style:font-name-complex="Arial" style:font-size-complex="10pt"/>
    </style:style>
    <style:style style:name="T647_5" style:family="text">
      <style:text-properties fo:font-size="10pt" style:font-name-asian="游明朝" style:font-size-asian="10pt" style:font-name-complex="Arial" style:font-size-complex="10pt"/>
    </style:style>
    <style:style style:name="T647_6" style:family="text">
      <style:text-properties fo:font-size="10pt" style:font-name-asian="游明朝" style:font-size-asian="10pt" style:font-name-complex="Arial" style:font-size-complex="10pt"/>
    </style:style>
    <style:style style:name="T647_7" style:family="text">
      <style:text-properties fo:font-size="10pt" style:font-name-asian="游明朝" style:font-size-asian="10pt" style:font-name-complex="Arial" style:font-size-complex="10pt"/>
    </style:style>
    <style:style style:name="T647_8" style:family="text">
      <style:text-properties fo:font-size="10pt" style:font-name-asian="游明朝" style:font-size-asian="10pt" style:font-name-complex="Arial" style:font-size-complex="10pt"/>
    </style:style>
    <style:style style:name="P648" style:family="paragraph" style:parent-style-name="Normal">
      <style:text-properties fo:color="#000000" fo:font-size="10pt" style:font-name-asian="Arial" style:font-size-asian="10pt" style:font-name-complex="Arial" style:font-size-complex="10pt" fo:language="en" fo:country="US"/>
    </style:style>
    <style:style style:name="P649" style:family="paragraph" style:parent-style-name="Normal">
      <style:text-properties fo:font-size="10pt" style:font-size-asian="10pt" style:font-name-complex="Arial" style:font-size-complex="11pt"/>
    </style:style>
    <style:style style:name="P65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50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651" style:family="paragraph" style:parent-style-name="Normal">
      <style:paragraph-properties fo:margin-top="0.071cm"/>
    </style:style>
    <style:style style:name="T651_1" style:family="text">
      <style:text-properties fo:font-size="10pt" style:font-size-asian="10pt" style:font-name-complex="Arial" style:font-size-complex="10pt" fo:font-weight="bold" style:font-weight-asian="bold"/>
    </style:style>
    <style:style style:name="P652" style:family="paragraph" style:parent-style-name="Normal">
      <style:paragraph-properties fo:margin-top="0.071cm"/>
    </style:style>
    <style:style style:name="T652_1" style:family="text">
      <style:text-properties fo:font-size="10pt" style:font-size-asian="10pt" style:font-name-complex="Arial" style:font-size-complex="10pt"/>
    </style:style>
    <style:style style:name="T652_2" style:family="text">
      <style:text-properties fo:font-size="10pt" style:font-size-asian="10pt" style:font-name-complex="Arial" style:font-size-complex="10pt"/>
    </style:style>
    <style:style style:name="T652_3" style:family="text">
      <style:text-properties fo:font-size="10pt" style:font-size-asian="10pt" style:font-name-complex="Arial" style:font-size-complex="10pt"/>
    </style:style>
    <style:style style:name="T652_4" style:family="text">
      <style:text-properties fo:font-size="10pt" style:font-size-asian="10pt" style:font-name-complex="Arial" style:font-size-complex="10pt"/>
    </style:style>
    <style:style style:name="T652_5" style:family="text">
      <style:text-properties fo:font-size="10pt" style:font-size-asian="10pt" style:font-name-complex="Arial" style:font-size-complex="10pt"/>
    </style:style>
    <style:style style:name="T652_6" style:family="text">
      <style:text-properties fo:font-size="10pt" style:font-size-asian="10pt" style:font-name-complex="Arial" style:font-size-complex="10pt"/>
    </style:style>
    <style:style style:name="T652_7" style:family="text">
      <style:text-properties fo:font-size="10pt" style:font-size-asian="10pt" style:font-name-complex="Arial" style:font-size-complex="10pt"/>
    </style:style>
    <style:style style:name="T652_8" style:family="text">
      <style:text-properties fo:font-size="10pt" style:font-size-asian="10pt" style:font-name-complex="Arial" style:font-size-complex="10pt"/>
    </style:style>
    <style:style style:name="P653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54" style:family="paragraph" style:parent-style-name="Normal">
      <style:paragraph-properties fo:margin-top="0.071cm"/>
    </style:style>
    <style:style style:name="T654_1" style:family="text">
      <style:text-properties fo:font-size="10pt" style:font-size-asian="10pt" style:font-name-complex="Arial" style:font-size-complex="10pt" fo:font-weight="bold" style:font-weight-asian="bold"/>
    </style:style>
    <style:style style:name="P655" style:family="paragraph" style:parent-style-name="Normal">
      <style:paragraph-properties fo:margin-top="0.071cm"/>
    </style:style>
    <style:style style:name="T65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5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6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656_1" style:family="text">
      <style:text-properties fo:font-size="10pt" style:font-size-asian="10pt" style:font-name-complex="Arial"/>
    </style:style>
    <style:style style:name="T656_2" style:family="text">
      <style:text-properties fo:font-size="10pt" style:font-size-asian="10pt" style:font-name-complex="Arial"/>
    </style:style>
    <style:style style:name="T656_3" style:family="text">
      <style:text-properties fo:font-size="10pt" style:font-size-asian="10pt" style:font-name-complex="Arial"/>
    </style:style>
    <style:style style:name="T656_4" style:family="text">
      <style:text-properties fo:font-size="10pt" style:font-size-asian="10pt" style:font-name-complex="Arial"/>
    </style:style>
    <style:style style:name="T656_5" style:family="text">
      <style:text-properties fo:font-size="10pt" style:font-size-asian="10pt" style:font-name-complex="Arial"/>
    </style:style>
    <style:style style:name="T656_6" style:family="text">
      <style:text-properties fo:font-size="10pt" style:font-size-asian="10pt" style:font-name-complex="Arial"/>
    </style:style>
    <style:style style:name="T656_7" style:family="text">
      <style:text-properties fo:font-size="10pt" style:font-size-asian="10pt" style:font-name-complex="Arial"/>
    </style:style>
    <style:style style:name="T656_8" style:family="text">
      <style:text-properties fo:font-size="10pt" style:font-size-asian="10pt" style:font-name-complex="Arial"/>
    </style:style>
    <style:style style:name="T656_9" style:family="text">
      <style:text-properties fo:font-size="10pt" style:font-size-asian="10pt" style:font-name-complex="Arial"/>
    </style:style>
    <style:style style:name="P657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P658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658_1" style:family="text">
      <style:text-properties fo:font-size="10pt" style:font-size-asian="10pt" style:font-name-complex="Arial"/>
    </style:style>
    <style:style style:name="T658_2" style:family="text">
      <style:text-properties fo:font-size="10pt" style:font-size-asian="10pt" style:font-name-complex="Arial"/>
    </style:style>
    <style:style style:name="T658_3" style:family="text">
      <style:text-properties fo:font-size="10pt" style:font-size-asian="10pt" style:font-name-complex="Arial"/>
    </style:style>
    <style:style style:name="T658_4" style:family="text">
      <style:text-properties fo:font-size="10pt" style:font-size-asian="10pt" style:font-name-complex="Arial"/>
    </style:style>
    <style:style style:name="T658_5" style:family="text">
      <style:text-properties fo:font-size="10pt" style:font-size-asian="10pt" style:font-name-complex="Arial"/>
    </style:style>
    <style:style style:name="P65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60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660_1" style:family="text">
      <style:text-properties fo:font-size="10pt" style:font-size-asian="10pt" style:font-name-complex="Arial"/>
    </style:style>
    <style:style style:name="T660_2" style:family="text">
      <style:text-properties fo:font-size="10pt" style:font-size-asian="10pt" style:font-name-complex="Arial"/>
    </style:style>
    <style:style style:name="T660_3" style:family="text">
      <style:text-properties fo:font-size="10pt" style:font-size-asian="10pt" style:font-name-complex="Arial"/>
    </style:style>
    <style:style style:name="T660_4" style:family="text">
      <style:text-properties fo:font-size="10pt" style:font-size-asian="10pt" style:font-name-complex="Arial"/>
    </style:style>
    <style:style style:name="T660_5" style:family="text">
      <style:text-properties fo:font-size="10pt" style:font-size-asian="10pt" style:font-name-complex="Arial"/>
    </style:style>
    <style:style style:name="T660_6" style:family="text">
      <style:text-properties fo:font-size="10pt" style:font-size-asian="10pt" style:font-name-complex="Arial"/>
    </style:style>
    <style:style style:name="T660_7" style:family="text">
      <style:text-properties fo:font-size="10pt" style:font-size-asian="10pt" style:font-name-complex="Arial"/>
    </style:style>
    <style:style style:name="T660_8" style:family="text">
      <style:text-properties fo:font-size="10pt" style:font-size-asian="10pt" style:font-name-complex="Arial"/>
    </style:style>
    <style:style style:name="T660_9" style:family="text">
      <style:text-properties fo:font-size="10pt" style:font-size-asian="10pt" style:font-name-complex="Arial"/>
    </style:style>
    <style:style style:name="T660_10" style:family="text">
      <style:text-properties fo:font-size="10pt" style:font-size-asian="10pt" style:font-name-complex="Arial"/>
    </style:style>
    <style:style style:name="P661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P662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662_1" style:family="text">
      <style:text-properties fo:font-size="10pt" style:font-size-asian="10pt" style:font-name-complex="Arial"/>
    </style:style>
    <style:style style:name="T662_2" style:family="text">
      <style:text-properties fo:font-size="10pt" style:font-size-asian="10pt" style:font-name-complex="Arial"/>
    </style:style>
    <style:style style:name="T662_3" style:family="text">
      <style:text-properties fo:font-size="10pt" style:font-size-asian="10pt" style:font-name-complex="Arial"/>
    </style:style>
    <style:style style:name="T662_4" style:family="text">
      <style:text-properties fo:font-size="10pt" style:font-size-asian="10pt" style:font-name-complex="Arial"/>
    </style:style>
    <style:style style:name="T662_5" style:family="text">
      <style:text-properties fo:font-size="10pt" style:font-size-asian="10pt" style:font-name-complex="Arial"/>
    </style:style>
    <style:style style:name="T662_6" style:family="text">
      <style:text-properties fo:font-size="10pt" style:font-size-asian="10pt" style:font-name-complex="Arial"/>
    </style:style>
    <style:style style:name="T662_7" style:family="text">
      <style:text-properties fo:font-size="10pt" style:font-size-asian="10pt" style:font-name-complex="Arial"/>
    </style:style>
    <style:style style:name="T662_8" style:family="text">
      <style:text-properties fo:font-size="10pt" style:font-size-asian="10pt" style:font-name-complex="Arial"/>
    </style:style>
    <style:style style:name="T662_9" style:family="text">
      <style:text-properties fo:font-size="10pt" style:font-size-asian="10pt" style:font-name-complex="Arial"/>
    </style:style>
    <style:style style:name="T662_10" style:family="text">
      <style:text-properties fo:font-size="10pt" style:font-size-asian="10pt" style:font-name-complex="Arial"/>
    </style:style>
    <style:style style:name="T662_11" style:family="text">
      <style:text-properties fo:font-size="10pt" style:font-size-asian="10pt" style:font-name-complex="Arial"/>
    </style:style>
    <style:style style:name="T662_12" style:family="text">
      <style:text-properties fo:font-size="10pt" style:font-size-asian="10pt" style:font-name-complex="Arial"/>
    </style:style>
    <style:style style:name="P663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64" style:family="paragraph" style:parent-style-name="Normal">
      <style:paragraph-properties fo:margin-top="0.071cm"/>
    </style:style>
    <style:style style:name="T66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6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64_3" style:family="text">
      <style:text-properties fo:font-size="10pt" style:font-size-asian="10pt" style:font-name-complex="Arial" style:font-size-complex="10pt"/>
    </style:style>
    <style:style style:name="T664_4" style:family="text">
      <style:text-properties fo:font-size="10pt" style:font-size-asian="10pt" style:font-name-complex="Arial" style:font-size-complex="10pt"/>
    </style:style>
    <style:style style:name="T664_5" style:family="text">
      <style:text-properties fo:font-size="10pt" style:font-size-asian="10pt" style:font-name-complex="Arial" style:font-size-complex="10pt"/>
    </style:style>
    <style:style style:name="T664_6" style:family="text">
      <style:text-properties fo:font-size="10pt" style:font-size-asian="10pt" style:font-name-complex="Arial" style:font-size-complex="10pt"/>
    </style:style>
    <style:style style:name="T664_7" style:family="text">
      <style:text-properties fo:font-size="10pt" style:font-size-asian="10pt" style:font-name-complex="Arial" style:font-size-complex="10pt"/>
    </style:style>
    <style:style style:name="T664_8" style:family="text">
      <style:text-properties fo:font-size="10pt" style:font-size-asian="10pt" style:font-name-complex="Arial" style:font-size-complex="10pt"/>
    </style:style>
    <style:style style:name="P665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66" style:family="paragraph" style:parent-style-name="Normal">
      <style:paragraph-properties fo:margin-top="0.071cm"/>
    </style:style>
    <style:style style:name="T666_1" style:family="text">
      <style:text-properties fo:font-size="10pt" style:font-size-asian="10pt" style:font-name-complex="Arial" style:font-size-complex="10pt"/>
    </style:style>
    <style:style style:name="T666_2" style:family="text">
      <style:text-properties fo:font-size="10pt" style:font-size-asian="10pt" style:font-name-complex="Arial" style:font-size-complex="10pt"/>
    </style:style>
    <style:style style:name="T666_3" style:family="text">
      <style:text-properties fo:font-size="10pt" style:font-size-asian="10pt" style:font-name-complex="Arial" style:font-size-complex="10pt"/>
    </style:style>
    <style:style style:name="T666_4" style:family="text">
      <style:text-properties fo:font-size="10pt" style:font-size-asian="10pt" style:font-name-complex="Arial" style:font-size-complex="10pt"/>
    </style:style>
    <style:style style:name="T666_5" style:family="text">
      <style:text-properties fo:font-size="10pt" style:font-size-asian="10pt" style:font-name-complex="Arial" style:font-size-complex="10pt"/>
    </style:style>
    <style:style style:name="T666_6" style:family="text">
      <style:text-properties fo:font-size="10pt" style:font-size-asian="10pt" style:font-name-complex="Arial" style:font-size-complex="10pt"/>
    </style:style>
    <style:style style:name="T666_7" style:family="text">
      <style:text-properties fo:font-size="10pt" style:font-size-asian="10pt" style:font-name-complex="Arial" style:font-size-complex="10pt"/>
    </style:style>
    <style:style style:name="T666_8" style:family="text">
      <style:text-properties fo:font-size="10pt" style:font-size-asian="10pt" style:font-name-complex="Arial" style:font-size-complex="10pt"/>
    </style:style>
    <style:style style:name="T666_9" style:family="text">
      <style:text-properties fo:font-size="10pt" style:font-size-asian="10pt" style:font-name-complex="Arial" style:font-size-complex="10pt"/>
    </style:style>
    <style:style style:name="T666_10" style:family="text">
      <style:text-properties fo:font-size="10pt" style:font-size-asian="10pt" style:font-name-complex="Arial" style:font-size-complex="10pt"/>
    </style:style>
    <style:style style:name="T666_11" style:family="text">
      <style:text-properties fo:font-size="10pt" style:font-size-asian="10pt" style:font-name-complex="Arial" style:font-size-complex="10pt"/>
    </style:style>
    <style:style style:name="T666_12" style:family="text">
      <style:text-properties fo:font-size="10pt" style:font-size-asian="10pt" style:font-name-complex="Arial" style:font-size-complex="10pt"/>
    </style:style>
    <style:style style:name="T666_1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66_14" style:family="text">
      <style:text-properties fo:font-size="10pt" style:font-size-asian="10pt" style:font-name-complex="Arial" style:font-size-complex="10pt"/>
    </style:style>
    <style:style style:name="T666_15" style:family="text">
      <style:text-properties fo:font-size="10pt" style:font-size-asian="10pt" style:font-name-complex="Arial" style:font-size-complex="10pt"/>
    </style:style>
    <style:style style:name="T666_16" style:family="text">
      <style:text-properties fo:font-size="10pt" style:font-size-asian="10pt" style:font-name-complex="Arial" style:font-size-complex="10pt"/>
    </style:style>
    <style:style style:name="T666_17" style:family="text">
      <style:text-properties fo:font-size="10pt" style:font-size-asian="10pt" style:font-name-complex="Arial" style:font-size-complex="10pt"/>
    </style:style>
    <style:style style:name="T666_18" style:family="text">
      <style:text-properties fo:font-size="10pt" style:font-size-asian="10pt" style:font-name-complex="Arial" style:font-size-complex="10pt"/>
    </style:style>
    <style:style style:name="T666_19" style:family="text">
      <style:text-properties fo:font-size="10pt" style:font-size-asian="10pt" style:font-name-complex="Arial" style:font-size-complex="10pt"/>
    </style:style>
    <style:style style:name="T666_20" style:family="text">
      <style:text-properties fo:font-size="10pt" style:font-size-asian="10pt" style:font-name-complex="Arial" style:font-size-complex="10pt"/>
    </style:style>
    <style:style style:name="P667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68" style:family="paragraph" style:parent-style-name="Normal">
      <style:paragraph-properties fo:margin-top="0.071cm"/>
    </style:style>
    <style:style style:name="T668_1" style:family="text">
      <style:text-properties fo:font-size="10pt" style:font-size-asian="10pt" style:font-name-complex="Arial" style:font-size-complex="10pt"/>
    </style:style>
    <style:style style:name="T668_2" style:family="text">
      <style:text-properties fo:font-size="10pt" style:font-size-asian="10pt" style:font-name-complex="Arial" style:font-size-complex="10pt"/>
    </style:style>
    <style:style style:name="T668_3" style:family="text">
      <style:text-properties fo:font-size="10pt" style:font-size-asian="10pt" style:font-name-complex="Arial" style:font-size-complex="10pt"/>
    </style:style>
    <style:style style:name="T668_4" style:family="text">
      <style:text-properties fo:font-size="10pt" style:font-size-asian="10pt" style:font-name-complex="Arial" style:font-size-complex="10pt"/>
    </style:style>
    <style:style style:name="T668_5" style:family="text">
      <style:text-properties fo:font-size="10pt" style:font-size-asian="10pt" style:font-name-complex="Arial" style:font-size-complex="10pt"/>
    </style:style>
    <style:style style:name="T668_6" style:family="text">
      <style:text-properties fo:font-size="10pt" style:font-size-asian="10pt" style:font-name-complex="Arial" style:font-size-complex="10pt"/>
    </style:style>
    <style:style style:name="T668_7" style:family="text">
      <style:text-properties fo:font-size="10pt" style:font-size-asian="10pt" style:font-name-complex="Arial" style:font-size-complex="10pt"/>
    </style:style>
    <style:style style:name="T668_8" style:family="text">
      <style:text-properties fo:font-size="10pt" style:font-size-asian="10pt" style:font-name-complex="Arial" style:font-size-complex="10pt"/>
    </style:style>
    <style:style style:name="P66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70" style:family="paragraph" style:parent-style-name="Normal">
      <style:paragraph-properties fo:margin-top="0.071cm"/>
    </style:style>
    <style:style style:name="T670_1" style:family="text">
      <style:text-properties fo:font-style="italic" style:font-style-asian="italic" fo:font-size="10pt" style:font-size-asian="10pt" style:font-name-complex="Arial" style:font-size-complex="10pt"/>
    </style:style>
    <style:style style:name="P671" style:family="paragraph" style:parent-style-name="Normal">
      <style:paragraph-properties fo:margin-top="0.071cm"/>
    </style:style>
    <style:style style:name="T671_1" style:family="text">
      <style:text-properties fo:font-size="10pt" style:font-name-asian="游明朝" style:font-size-asian="10pt" style:font-name-complex="Arial" style:font-size-complex="10pt"/>
    </style:style>
    <style:style style:name="T671_2" style:family="text">
      <style:text-properties fo:font-size="10pt" style:font-name-asian="游明朝" style:font-size-asian="10pt" style:font-name-complex="Arial" style:font-size-complex="10pt"/>
    </style:style>
    <style:style style:name="T671_3" style:family="text">
      <style:text-properties fo:font-size="10pt" style:font-name-asian="游明朝" style:font-size-asian="10pt" style:font-name-complex="Arial" style:font-size-complex="10pt"/>
    </style:style>
    <style:style style:name="T671_4" style:family="text">
      <style:text-properties fo:font-size="10pt" style:font-name-asian="游明朝" style:font-size-asian="10pt" style:font-name-complex="Arial" style:font-size-complex="10pt"/>
    </style:style>
    <style:style style:name="T671_5" style:family="text">
      <style:text-properties fo:font-size="10pt" style:font-name-asian="游明朝" style:font-size-asian="10pt" style:font-name-complex="Arial" style:font-size-complex="10pt"/>
    </style:style>
    <style:style style:name="T671_6" style:family="text">
      <style:text-properties fo:font-size="10pt" style:font-name-asian="游明朝" style:font-size-asian="10pt" style:font-name-complex="Arial" style:font-size-complex="10pt"/>
    </style:style>
    <style:style style:name="T671_7" style:family="text">
      <style:text-properties fo:font-size="10pt" style:font-name-asian="游明朝" style:font-size-asian="10pt" style:font-name-complex="Arial" style:font-size-complex="10pt"/>
    </style:style>
    <style:style style:name="T671_8" style:family="text">
      <style:text-properties fo:font-size="10pt" style:font-name-asian="游明朝" style:font-size-asian="10pt" style:font-name-complex="Arial" style:font-size-complex="10pt"/>
    </style:style>
    <style:style style:name="T671_9" style:family="text">
      <style:text-properties fo:font-size="10pt" style:font-name-asian="游明朝" style:font-size-asian="10pt" style:font-name-complex="Arial" style:font-size-complex="10pt"/>
    </style:style>
    <style:style style:name="T671_10" style:family="text">
      <style:text-properties fo:font-size="10pt" style:font-name-asian="游明朝" style:font-size-asian="10pt" style:font-name-complex="Arial" style:font-size-complex="10pt"/>
    </style:style>
    <style:style style:name="T671_11" style:family="text">
      <style:text-properties fo:font-size="10pt" style:font-name-asian="游明朝" style:font-size-asian="10pt" style:font-name-complex="Arial" style:font-size-complex="10pt"/>
    </style:style>
    <style:style style:name="T671_12" style:family="text">
      <style:text-properties fo:font-size="10pt" style:font-name-asian="游明朝" style:font-size-asian="10pt" style:font-name-complex="Arial" style:font-size-complex="10pt"/>
    </style:style>
    <style:style style:name="T671_13" style:family="text">
      <style:text-properties fo:font-size="10pt" style:font-name-asian="游明朝" style:font-size-asian="10pt" style:font-name-complex="Arial" style:font-size-complex="10pt"/>
    </style:style>
    <style:style style:name="T671_14" style:family="text">
      <style:text-properties fo:font-size="10pt" style:font-name-asian="游明朝" style:font-size-asian="10pt" style:font-name-complex="Arial" style:font-size-complex="10pt"/>
    </style:style>
    <style:style style:name="T671_15" style:family="text">
      <style:text-properties fo:font-size="10pt" style:font-name-asian="游明朝" style:font-size-asian="10pt" style:font-name-complex="Arial" style:font-size-complex="10pt"/>
    </style:style>
    <style:style style:name="T671_16" style:family="text">
      <style:text-properties fo:font-size="10pt" style:font-name-asian="游明朝" style:font-size-asian="10pt" style:font-name-complex="Arial" style:font-size-complex="10pt"/>
    </style:style>
    <style:style style:name="T671_17" style:family="text">
      <style:text-properties fo:font-size="10pt" style:font-name-asian="游明朝" style:font-size-asian="10pt" style:font-name-complex="Arial" style:font-size-complex="10pt"/>
    </style:style>
    <style:style style:name="T671_18" style:family="text">
      <style:text-properties fo:font-size="10pt" style:font-name-asian="游明朝" style:font-size-asian="10pt" style:font-name-complex="Arial" style:font-size-complex="10pt"/>
    </style:style>
    <style:style style:name="T671_19" style:family="text">
      <style:text-properties fo:font-size="10pt" style:font-name-asian="游明朝" style:font-size-asian="10pt" style:font-name-complex="Arial" style:font-size-complex="10pt"/>
    </style:style>
    <style:style style:name="T671_20" style:family="text">
      <style:text-properties fo:font-size="10pt" style:font-name-asian="游明朝" style:font-size-asian="10pt" style:font-name-complex="Arial" style:font-size-complex="10pt"/>
    </style:style>
    <style:style style:name="P672" style:family="paragraph" style:parent-style-name="Normal">
      <style:paragraph-properties fo:margin-top="0.071cm"/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673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74" style:family="paragraph" style:parent-style-name="Normal">
      <style:paragraph-properties fo:margin-top="0.071cm"/>
    </style:style>
    <style:style style:name="T67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75" style:family="paragraph" style:parent-style-name="Normal">
      <style:paragraph-properties fo:margin-top="0.071cm"/>
    </style:style>
    <style:style style:name="T675_1" style:family="text">
      <style:text-properties fo:font-size="10pt" style:font-size-asian="10pt" style:font-name-complex="Arial" style:font-size-complex="10pt"/>
    </style:style>
    <style:style style:name="T675_2" style:family="text">
      <style:text-properties fo:font-size="10pt" style:font-size-asian="10pt" style:font-name-complex="Arial" style:font-size-complex="10pt"/>
    </style:style>
    <style:style style:name="T675_3" style:family="text">
      <style:text-properties fo:font-size="10pt" style:font-size-asian="10pt" style:font-name-complex="Arial" style:font-size-complex="10pt"/>
    </style:style>
    <style:style style:name="T675_4" style:family="text">
      <style:text-properties fo:font-size="10pt" style:font-size-asian="10pt" style:font-name-complex="Arial" style:font-size-complex="10pt"/>
    </style:style>
    <style:style style:name="T675_5" style:family="text">
      <style:text-properties fo:font-size="10pt" style:font-size-asian="10pt" style:font-name-complex="Arial" style:font-size-complex="10pt"/>
    </style:style>
    <style:style style:name="T675_6" style:family="text">
      <style:text-properties fo:font-size="10pt" style:font-size-asian="10pt" style:font-name-complex="Arial" style:font-size-complex="10pt"/>
    </style:style>
    <style:style style:name="T675_7" style:family="text">
      <style:text-properties fo:font-size="10pt" style:font-size-asian="10pt" style:font-name-complex="Arial" style:font-size-complex="10pt"/>
    </style:style>
    <style:style style:name="T675_8" style:family="text">
      <style:text-properties fo:font-size="10pt" style:font-size-asian="10pt" style:font-name-complex="Arial" style:font-size-complex="10pt"/>
    </style:style>
    <style:style style:name="T675_9" style:family="text">
      <style:text-properties fo:font-size="10pt" style:font-size-asian="10pt" style:font-name-complex="Arial" style:font-size-complex="10pt"/>
    </style:style>
    <style:style style:name="T675_10" style:family="text">
      <style:text-properties fo:font-size="10pt" style:font-size-asian="10pt" style:font-name-complex="Arial" style:font-size-complex="10pt"/>
    </style:style>
    <style:style style:name="T675_11" style:family="text">
      <style:text-properties fo:font-size="10pt" style:font-size-asian="10pt" style:font-name-complex="Arial" style:font-size-complex="10pt"/>
    </style:style>
    <style:style style:name="T675_12" style:family="text">
      <style:text-properties fo:font-size="10pt" style:font-size-asian="10pt" style:font-name-complex="Arial" style:font-size-complex="10pt"/>
    </style:style>
    <style:style style:name="T675_13" style:family="text">
      <style:text-properties fo:font-size="10pt" style:font-size-asian="10pt" style:font-name-complex="Arial" style:font-size-complex="10pt"/>
    </style:style>
    <style:style style:name="T675_14" style:family="text">
      <style:text-properties fo:font-size="10pt" style:font-size-asian="10pt" style:font-name-complex="Arial" style:font-size-complex="10pt"/>
    </style:style>
    <style:style style:name="T675_15" style:family="text">
      <style:text-properties fo:font-size="10pt" style:font-size-asian="10pt" style:font-name-complex="Arial" style:font-size-complex="10pt"/>
    </style:style>
    <style:style style:name="P676" style:family="paragraph" style:parent-style-name="Normal">
      <style:paragraph-properties fo:margin-top="0.071cm" fo:margin-bottom="0.071cm"/>
      <style:text-properties fo:font-size="11pt" style:font-size-asian="11pt" style:font-name-complex="Arial" style:font-size-complex="11pt"/>
    </style:style>
    <style:style style:name="P677" style:family="paragraph" style:parent-style-name="Normal">
      <style:text-properties fo:font-size="10pt" style:font-size-asian="10pt" style:font-name-complex="Arial" style:font-size-complex="10pt"/>
    </style:style>
    <style:style style:name="P67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78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678_2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67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80" style:family="paragraph" style:parent-style-name="Normal"/>
    <style:style style:name="T68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1" style:family="paragraph" style:parent-style-name="Normal">
      <style:text-properties fo:font-size="10pt" style:font-size-asian="10pt" style:font-name-complex="Arial" style:font-size-complex="10pt"/>
    </style:style>
    <style:style style:name="P682" style:family="paragraph" style:parent-style-name="Normal">
      <style:paragraph-properties fo:line-height="115%"/>
    </style:style>
    <style:style style:name="T682_1" style:family="text">
      <style:text-properties fo:font-size="10pt" style:font-size-asian="10pt" style:font-name-complex="Arial" style:font-size-complex="10pt"/>
    </style:style>
    <style:style style:name="T682_2" style:family="text">
      <style:text-properties fo:font-size="10pt" style:font-size-asian="10pt" style:font-name-complex="Arial" style:font-size-complex="10pt"/>
    </style:style>
    <style:style style:name="T682_3" style:family="text">
      <style:text-properties fo:font-size="10pt" style:font-size-asian="10pt" style:font-name-complex="Arial" style:font-size-complex="10pt"/>
    </style:style>
    <style:style style:name="T682_4" style:family="text">
      <style:text-properties fo:font-size="10pt" style:font-size-asian="10pt" style:font-name-complex="Arial" style:font-size-complex="10pt"/>
    </style:style>
    <style:style style:name="T682_5" style:family="text">
      <style:text-properties fo:font-size="10pt" style:font-size-asian="10pt" style:font-name-complex="Arial" style:font-size-complex="10pt"/>
    </style:style>
    <style:style style:name="T682_6" style:family="text">
      <style:text-properties fo:font-size="10pt" style:font-size-asian="10pt" style:font-name-complex="Arial" style:font-size-complex="10pt"/>
    </style:style>
    <style:style style:name="T682_7" style:family="text">
      <style:text-properties fo:font-size="10pt" style:font-size-asian="10pt" style:font-name-complex="Arial" style:font-size-complex="10pt"/>
    </style:style>
    <style:style style:name="T682_8" style:family="text">
      <style:text-properties fo:font-size="10pt" style:font-size-asian="10pt" style:font-name-complex="Arial" style:font-size-complex="10pt"/>
    </style:style>
    <style:style style:name="T682_9" style:family="text">
      <style:text-properties fo:font-size="10pt" style:font-size-asian="10pt" style:font-name-complex="Arial" style:font-size-complex="10pt"/>
    </style:style>
    <style:style style:name="T682_10" style:family="text">
      <style:text-properties fo:font-size="10pt" style:font-size-asian="10pt" style:font-name-complex="Arial" style:font-size-complex="10pt"/>
    </style:style>
    <style:style style:name="P683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84" style:family="paragraph" style:parent-style-name="Normal">
      <style:paragraph-properties fo:line-height="115%"/>
    </style:style>
    <style:style style:name="T684_1" style:family="text">
      <style:text-properties fo:font-size="10pt" style:font-size-asian="10pt" style:font-name-complex="Arial" style:font-size-complex="10pt" fo:font-weight="bold" style:font-weight-asian="bold"/>
    </style:style>
    <style:style style:name="P685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86" style:family="paragraph" style:parent-style-name="Normal">
      <style:paragraph-properties fo:line-height="115%"/>
    </style:style>
    <style:style style:name="T686_1" style:family="text">
      <style:text-properties fo:font-size="10pt" style:font-size-asian="10pt" style:font-name-complex="Arial" style:font-size-complex="10pt"/>
    </style:style>
    <style:style style:name="T686_2" style:family="text">
      <style:text-properties fo:font-size="10pt" style:font-size-asian="10pt" style:font-name-complex="Arial" style:font-size-complex="10pt"/>
    </style:style>
    <style:style style:name="T686_3" style:family="text">
      <style:text-properties fo:font-size="10pt" style:font-size-asian="10pt" style:font-name-complex="Arial" style:font-size-complex="10pt"/>
    </style:style>
    <style:style style:name="T686_4" style:family="text">
      <style:text-properties fo:font-size="10pt" style:font-size-asian="10pt" style:font-name-complex="Arial" style:font-size-complex="10pt"/>
    </style:style>
    <style:style style:name="T686_5" style:family="text">
      <style:text-properties fo:font-size="10pt" style:font-size-asian="10pt" style:font-name-complex="Arial" style:font-size-complex="10pt"/>
    </style:style>
    <style:style style:name="T686_6" style:family="text">
      <style:text-properties fo:font-size="10pt" style:font-size-asian="10pt" style:font-name-complex="Arial" style:font-size-complex="10pt"/>
    </style:style>
    <style:style style:name="T686_7" style:family="text">
      <style:text-properties fo:font-size="10pt" style:font-size-asian="10pt" style:font-name-complex="Arial" style:font-size-complex="10pt"/>
    </style:style>
    <style:style style:name="T686_8" style:family="text">
      <style:text-properties fo:font-size="10pt" style:font-size-asian="10pt" style:font-name-complex="Arial" style:font-size-complex="10pt"/>
    </style:style>
    <style:style style:name="T686_9" style:family="text">
      <style:text-properties fo:font-size="10pt" style:font-size-asian="10pt" style:font-name-complex="Arial" style:font-size-complex="10pt"/>
    </style:style>
    <style:style style:name="T686_10" style:family="text">
      <style:text-properties fo:font-size="10pt" style:font-size-asian="10pt" style:font-name-complex="Arial" style:font-size-complex="10pt"/>
    </style:style>
    <style:style style:name="T686_11" style:family="text">
      <style:text-properties fo:font-size="10pt" style:font-size-asian="10pt" style:font-name-complex="Arial" style:font-size-complex="10pt"/>
    </style:style>
    <style:style style:name="P687" style:family="paragraph" style:parent-style-name="Normal">
      <style:paragraph-properties fo:line-height="115%"/>
    </style:style>
    <style:style style:name="T687_1" style:family="text">
      <style:text-properties fo:font-size="10pt" style:font-size-asian="10pt" style:font-name-complex="Arial" style:font-size-complex="10pt"/>
    </style:style>
    <style:style style:name="T687_2" style:family="text">
      <style:text-properties fo:font-size="10pt" style:font-size-asian="10pt" style:font-name-complex="Arial" style:font-size-complex="10pt"/>
    </style:style>
    <style:style style:name="T687_3" style:family="text">
      <style:text-properties fo:font-size="10pt" style:font-size-asian="10pt" style:font-name-complex="Arial" style:font-size-complex="10pt"/>
    </style:style>
    <style:style style:name="P688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89" style:family="paragraph" style:parent-style-name="Normal">
      <style:paragraph-properties fo:line-height="115%"/>
    </style:style>
    <style:style style:name="T689_1" style:family="text">
      <style:text-properties fo:font-size="10pt" style:font-size-asian="10pt" style:font-name-complex="Arial" style:font-size-complex="10pt"/>
    </style:style>
    <style:style style:name="T689_2" style:family="text">
      <style:text-properties fo:font-size="10pt" style:font-size-asian="10pt" style:font-name-complex="Arial" style:font-size-complex="10pt"/>
    </style:style>
    <style:style style:name="T689_3" style:family="text">
      <style:text-properties fo:font-size="10pt" style:font-size-asian="10pt" style:font-name-complex="Arial" style:font-size-complex="10pt"/>
    </style:style>
    <style:style style:name="T689_4" style:family="text">
      <style:text-properties fo:font-size="10pt" style:font-size-asian="10pt" style:font-name-complex="Arial" style:font-size-complex="10pt"/>
    </style:style>
    <style:style style:name="T689_5" style:family="text">
      <style:text-properties fo:font-size="10pt" style:font-size-asian="10pt" style:font-name-complex="Arial" style:font-size-complex="10pt"/>
    </style:style>
    <style:style style:name="T689_6" style:family="text">
      <style:text-properties fo:font-size="10pt" style:font-size-asian="10pt" style:font-name-complex="Arial" style:font-size-complex="10pt"/>
    </style:style>
    <style:style style:name="T689_7" style:family="text">
      <style:text-properties fo:font-size="10pt" style:font-size-asian="10pt" style:font-name-complex="Arial" style:font-size-complex="10pt"/>
    </style:style>
    <style:style style:name="T689_8" style:family="text">
      <style:text-properties fo:font-size="10pt" style:font-size-asian="10pt" style:font-name-complex="Arial" style:font-size-complex="10pt"/>
    </style:style>
    <style:style style:name="T689_9" style:family="text">
      <style:text-properties fo:font-size="10pt" style:font-size-asian="10pt" style:font-name-complex="Arial" style:font-size-complex="10pt"/>
    </style:style>
    <style:style style:name="T689_10" style:family="text">
      <style:text-properties fo:font-size="10pt" style:font-size-asian="10pt" style:font-name-complex="Arial" style:font-size-complex="10pt"/>
    </style:style>
    <style:style style:name="T689_11" style:family="text">
      <style:text-properties fo:font-size="10pt" style:font-size-asian="10pt" style:font-name-complex="Arial" style:font-size-complex="10pt"/>
    </style:style>
    <style:style style:name="T689_12" style:family="text">
      <style:text-properties fo:font-size="10pt" style:font-size-asian="10pt" style:font-name-complex="Arial" style:font-size-complex="10pt"/>
    </style:style>
    <style:style style:name="T689_13" style:family="text">
      <style:text-properties fo:font-size="10pt" style:font-size-asian="10pt" style:font-name-complex="Arial" style:font-size-complex="10pt"/>
    </style:style>
    <style:style style:name="P690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91" style:family="paragraph" style:parent-style-name="Normal">
      <style:paragraph-properties fo:line-height="115%"/>
    </style:style>
    <style:style style:name="T691_1" style:family="text">
      <style:text-properties fo:font-size="10pt" style:font-size-asian="10pt" style:font-name-complex="Arial" style:font-size-complex="10pt"/>
    </style:style>
    <style:style style:name="P692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93" style:family="paragraph" style:parent-style-name="Normal">
      <style:paragraph-properties fo:line-height="107%"/>
    </style:style>
    <style:style style:name="T693_1" style:family="text">
      <style:text-properties fo:font-size="10pt" style:font-size-asian="10pt" style:font-name-complex="Arial" style:font-size-complex="10pt"/>
    </style:style>
    <style:style style:name="T693_2" style:family="text">
      <style:text-properties fo:font-size="10pt" style:font-size-asian="10pt" style:font-name-complex="Arial" style:font-size-complex="10pt"/>
    </style:style>
    <style:style style:name="T693_3" style:family="text">
      <style:text-properties fo:font-size="10pt" style:font-size-asian="10pt" style:font-name-complex="Arial" style:font-size-complex="10pt"/>
    </style:style>
    <style:style style:name="T693_4" style:family="text">
      <style:text-properties fo:font-size="10pt" style:font-size-asian="10pt" style:font-name-complex="Arial" style:font-size-complex="10pt"/>
    </style:style>
    <style:style style:name="T693_5" style:family="text">
      <style:text-properties fo:font-size="10pt" style:font-size-asian="10pt" style:font-name-complex="Arial" style:font-size-complex="10pt"/>
    </style:style>
    <style:style style:name="T693_6" style:family="text">
      <style:text-properties fo:font-size="10pt" style:font-size-asian="10pt" style:font-name-complex="Arial" style:font-size-complex="10pt"/>
    </style:style>
    <style:style style:name="T693_7" style:family="text">
      <style:text-properties fo:font-size="10pt" style:font-size-asian="10pt" style:font-name-complex="Arial" style:font-size-complex="10pt"/>
    </style:style>
    <style:style style:name="T693_8" style:family="text">
      <style:text-properties fo:font-size="10pt" style:font-size-asian="10pt" style:font-name-complex="Arial" style:font-size-complex="10pt"/>
    </style:style>
    <style:style style:name="T693_9" style:family="text">
      <style:text-properties fo:font-size="10pt" style:font-size-asian="10pt" style:font-name-complex="Arial" style:font-size-complex="10pt"/>
    </style:style>
    <style:style style:name="T693_10" style:family="text">
      <style:text-properties fo:font-size="10pt" style:font-size-asian="10pt" style:font-name-complex="Arial" style:font-size-complex="10pt"/>
    </style:style>
    <style:style style:name="T693_11" style:family="text">
      <style:text-properties fo:font-size="10pt" style:font-name-asian="Arial" style:font-size-asian="10pt" style:font-name-complex="Arial" style:font-size-complex="10pt"/>
    </style:style>
    <style:style style:name="T693_12" style:family="text">
      <style:text-properties fo:font-size="10pt" style:font-size-asian="10pt" style:font-name-complex="Arial" style:font-size-complex="10pt"/>
    </style:style>
    <style:style style:name="T693_13" style:family="text">
      <style:text-properties fo:font-size="10pt" style:font-size-asian="10pt" style:font-name-complex="Arial" style:font-size-complex="10pt"/>
    </style:style>
    <style:style style:name="T693_14" style:family="text">
      <style:text-properties fo:font-size="10pt" style:font-size-asian="10pt" style:font-name-complex="Arial" style:font-size-complex="10pt"/>
    </style:style>
    <style:style style:name="T693_15" style:family="text">
      <style:text-properties fo:font-size="10pt" style:font-size-asian="10pt" style:font-name-complex="Arial" style:font-size-complex="10pt"/>
    </style:style>
    <style:style style:name="P694" style:family="paragraph" style:parent-style-name="Normal">
      <style:paragraph-properties fo:line-height="107%"/>
      <style:text-properties fo:font-size="10pt" style:font-size-asian="10pt" style:font-name-complex="Arial" style:font-size-complex="10pt"/>
    </style:style>
    <style:style style:name="P695" style:family="paragraph" style:parent-style-name="Normal">
      <style:paragraph-properties fo:line-height="115%"/>
    </style:style>
    <style:style style:name="T695_1" style:family="text">
      <style:text-properties fo:font-size="10pt" style:font-size-asian="10pt" style:font-name-complex="Arial" style:font-size-complex="10pt"/>
    </style:style>
    <style:style style:name="T695_2" style:family="text">
      <style:text-properties fo:font-size="10pt" style:font-size-asian="10pt" style:font-name-complex="Arial" style:font-size-complex="10pt"/>
    </style:style>
    <style:style style:name="T695_3" style:family="text">
      <style:text-properties fo:font-size="10pt" style:font-size-asian="10pt" style:font-name-complex="Arial" style:font-size-complex="10pt"/>
    </style:style>
    <style:style style:name="P696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97" style:family="paragraph" style:parent-style-name="Normal">
      <style:paragraph-properties fo:line-height="115%"/>
    </style:style>
    <style:style style:name="T697_1" style:family="text">
      <style:text-properties fo:font-size="10pt" style:font-size-asian="10pt" style:font-name-complex="Arial" style:font-size-complex="10pt" fo:font-weight="bold" style:font-weight-asian="bold"/>
    </style:style>
    <style:style style:name="P698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699" style:family="paragraph" style:parent-style-name="Normal">
      <style:paragraph-properties fo:line-height="115%"/>
    </style:style>
    <style:style style:name="T699_1" style:family="text">
      <style:text-properties fo:font-size="10pt" style:font-size-asian="10pt" style:font-name-complex="Arial" style:font-size-complex="10pt"/>
    </style:style>
    <style:style style:name="T699_2" style:family="text">
      <style:text-properties fo:font-size="10pt" style:font-size-asian="10pt" style:font-name-complex="Arial" style:font-size-complex="10pt"/>
    </style:style>
    <style:style style:name="T699_3" style:family="text">
      <style:text-properties fo:font-size="10pt" style:font-size-asian="10pt" style:font-name-complex="Arial" style:font-size-complex="10pt"/>
    </style:style>
    <style:style style:name="T699_4" style:family="text">
      <style:text-properties fo:font-size="10pt" style:font-size-asian="10pt" style:font-name-complex="Arial" style:font-size-complex="10pt"/>
    </style:style>
    <style:style style:name="T699_5" style:family="text">
      <style:text-properties fo:font-size="10pt" style:font-size-asian="10pt" style:font-name-complex="Arial" style:font-size-complex="10pt"/>
    </style:style>
    <style:style style:name="T699_6" style:family="text">
      <style:text-properties fo:font-size="10pt" style:font-size-asian="10pt" style:font-name-complex="Arial" style:font-size-complex="10pt"/>
    </style:style>
    <style:style style:name="T699_7" style:family="text">
      <style:text-properties fo:font-size="10pt" style:font-size-asian="10pt" style:font-name-complex="Arial" style:font-size-complex="10pt"/>
    </style:style>
    <style:style style:name="T699_8" style:family="text">
      <style:text-properties fo:font-size="10pt" style:font-size-asian="10pt" style:font-name-complex="Arial" style:font-size-complex="10pt"/>
    </style:style>
    <style:style style:name="P700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701" style:family="paragraph" style:parent-style-name="Normal">
      <style:paragraph-properties fo:line-height="115%"/>
    </style:style>
    <style:style style:name="T701_1" style:family="text">
      <style:text-properties fo:font-size="10pt" style:font-size-asian="10pt" style:font-name-complex="Arial" style:font-size-complex="10pt"/>
    </style:style>
    <style:style style:name="T701_2" style:family="text">
      <style:text-properties fo:font-size="10pt" style:font-size-asian="10pt" style:font-name-complex="Arial" style:font-size-complex="10pt"/>
    </style:style>
    <style:style style:name="T701_3" style:family="text">
      <style:text-properties fo:font-size="10pt" style:font-size-asian="10pt" style:font-name-complex="Arial" style:font-size-complex="10pt"/>
    </style:style>
    <style:style style:name="T701_4" style:family="text">
      <style:text-properties fo:font-size="10pt" style:font-size-asian="10pt" style:font-name-complex="Arial" style:font-size-complex="10pt"/>
    </style:style>
    <style:style style:name="T701_5" style:family="text">
      <style:text-properties fo:font-size="10pt" style:font-size-asian="10pt" style:font-name-complex="Arial" style:font-size-complex="10pt"/>
    </style:style>
    <style:style style:name="T701_6" style:family="text">
      <style:text-properties fo:font-size="10pt" style:font-size-asian="10pt" style:font-name-complex="Arial" style:font-size-complex="10pt"/>
    </style:style>
    <style:style style:name="T701_7" style:family="text">
      <style:text-properties fo:font-size="10pt" style:font-size-asian="10pt" style:font-name-complex="Arial" style:font-size-complex="10pt"/>
    </style:style>
    <style:style style:name="P702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703" style:family="paragraph" style:parent-style-name="Normal">
      <style:paragraph-properties fo:line-height="115%"/>
    </style:style>
    <style:style style:name="T703_1" style:family="text">
      <style:text-properties fo:font-size="10pt" style:font-size-asian="10pt" style:font-name-complex="Arial" style:font-size-complex="10pt" fo:font-weight="bold" style:font-weight-asian="bold"/>
    </style:style>
    <style:style style:name="P704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05" style:family="paragraph" style:parent-style-name="Normal">
      <style:paragraph-properties fo:line-height="115%"/>
    </style:style>
    <style:style style:name="T705_1" style:family="text">
      <style:text-properties fo:font-size="10pt" style:font-size-asian="10pt" style:font-name-complex="Arial" style:font-size-complex="10pt"/>
    </style:style>
    <style:style style:name="P706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707" style:family="paragraph" style:parent-style-name="Normal">
      <style:paragraph-properties fo:line-height="115%"/>
    </style:style>
    <style:style style:name="T707_1" style:family="text">
      <style:text-properties fo:font-size="10pt" style:font-size-asian="10pt" style:font-name-complex="Arial" style:font-size-complex="10pt"/>
    </style:style>
    <style:style style:name="T707_2" style:family="text">
      <style:text-properties fo:font-size="10pt" style:font-size-asian="10pt" style:font-name-complex="Arial" style:font-size-complex="10pt"/>
    </style:style>
    <style:style style:name="T707_3" style:family="text">
      <style:text-properties fo:font-size="10pt" style:font-size-asian="10pt" style:font-name-complex="Arial" style:font-size-complex="10pt"/>
    </style:style>
    <style:style style:name="T707_4" style:family="text">
      <style:text-properties fo:font-size="10pt" style:font-size-asian="10pt" style:font-name-complex="Arial" style:font-size-complex="10pt"/>
    </style:style>
    <style:style style:name="T707_5" style:family="text">
      <style:text-properties fo:font-size="10pt" style:font-size-asian="10pt" style:font-name-complex="Arial" style:font-size-complex="10pt"/>
    </style:style>
    <style:style style:name="T707_6" style:family="text">
      <style:text-properties fo:font-size="10pt" style:font-size-asian="10pt" style:font-name-complex="Arial" style:font-size-complex="10pt"/>
    </style:style>
    <style:style style:name="T707_7" style:family="text">
      <style:text-properties fo:font-size="10pt" style:font-size-asian="10pt" style:font-name-complex="Arial" style:font-size-complex="10pt"/>
    </style:style>
    <style:style style:name="T707_8" style:family="text">
      <style:text-properties fo:font-size="10pt" style:font-size-asian="10pt" style:font-name-complex="Arial" style:font-size-complex="10pt"/>
    </style:style>
    <style:style style:name="T707_9" style:family="text">
      <style:text-properties fo:font-size="10pt" style:font-size-asian="10pt" style:font-name-complex="Arial" style:font-size-complex="10pt"/>
    </style:style>
    <style:style style:name="T707_10" style:family="text">
      <style:text-properties fo:font-size="10pt" style:font-size-asian="10pt" style:font-name-complex="Arial" style:font-size-complex="10pt"/>
    </style:style>
    <style:style style:name="T707_11" style:family="text">
      <style:text-properties fo:font-size="10pt" style:font-size-asian="10pt" style:font-name-complex="Arial" style:font-size-complex="10pt"/>
    </style:style>
    <style:style style:name="T707_12" style:family="text">
      <style:text-properties fo:font-size="10pt" style:font-size-asian="10pt" style:font-name-complex="Arial" style:font-size-complex="10pt"/>
    </style:style>
    <style:style style:name="T707_13" style:family="text">
      <style:text-properties fo:font-size="10pt" style:font-size-asian="10pt" style:font-name-complex="Arial" style:font-size-complex="10pt"/>
    </style:style>
    <style:style style:name="T707_14" style:family="text">
      <style:text-properties fo:font-size="10pt" style:font-size-asian="10pt" style:font-name-complex="Arial" style:font-size-complex="10pt"/>
    </style:style>
    <style:style style:name="T707_15" style:family="text">
      <style:text-properties fo:font-size="10pt" style:font-size-asian="10pt" style:font-name-complex="Arial" style:font-size-complex="10pt"/>
    </style:style>
    <style:style style:name="T707_16" style:family="text">
      <style:text-properties fo:font-size="10pt" style:font-size-asian="10pt" style:font-name-complex="Arial" style:font-size-complex="10pt"/>
    </style:style>
    <style:style style:name="T707_17" style:family="text">
      <style:text-properties fo:font-size="10pt" style:font-size-asian="10pt" style:font-name-complex="Arial" style:font-size-complex="10pt"/>
    </style:style>
    <style:style style:name="T707_18" style:family="text">
      <style:text-properties fo:font-size="10pt" style:font-size-asian="10pt" style:font-name-complex="Arial" style:font-size-complex="10pt"/>
    </style:style>
    <style:style style:name="T707_19" style:family="text">
      <style:text-properties fo:font-size="10pt" style:font-size-asian="10pt" style:font-name-complex="Arial" style:font-size-complex="10pt"/>
    </style:style>
    <style:style style:name="T707_20" style:family="text">
      <style:text-properties fo:font-size="10pt" style:font-size-asian="10pt" style:font-name-complex="Arial" style:font-size-complex="10pt"/>
    </style:style>
    <style:style style:name="P708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709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P71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10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711" style:family="paragraph" style:parent-style-name="Normal">
      <style:text-properties fo:font-size="10pt" style:font-size-asian="10pt" style:font-name-complex="Arial" style:font-size-complex="11pt"/>
    </style:style>
    <style:style style:name="P712" style:family="paragraph" style:parent-style-name="Normal"/>
    <style:style style:name="T712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P713" style:family="paragraph" style:parent-style-name="Normal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714" style:family="paragraph" style:parent-style-name="Normal"/>
    <style:style style:name="T714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4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4_3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4_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4_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4_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4_7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4_8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P715" style:family="paragraph" style:parent-style-name="Normal">
      <style:paragraph-properties fo:margin-top="0.423cm"/>
    </style:style>
    <style:style style:name="T715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5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5_3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5_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5_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5_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P716" style:family="paragraph" style:parent-style-name="Normal">
      <style:paragraph-properties fo:margin-top="0.423cm"/>
    </style:style>
    <style:style style:name="T716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P717" style:family="paragraph" style:parent-style-name="Normal">
      <style:paragraph-properties fo:margin-top="0.423cm" fo:margin-bottom="0.423cm"/>
    </style:style>
    <style:style style:name="T717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717_2" style:family="text">
      <style:text-properties fo:color="#000000" fo:font-size="10pt" style:font-name-asian="Arial" style:font-size-asian="10pt" style:font-name-complex="Arial" style:font-size-complex="10pt"/>
    </style:style>
    <style:style style:name="T717_3" style:family="text">
      <style:text-properties fo:color="#000000" style:font-name="Cambria Math" fo:font-size="10pt" style:font-name-asian="Arial" style:font-size-asian="10pt" style:font-name-complex="Cambria Math" style:font-size-complex="10pt"/>
    </style:style>
    <style:style style:name="T717_4" style:family="text">
      <style:text-properties fo:color="#000000" fo:font-size="10pt" style:font-name-asian="Arial" style:font-size-asian="10pt" style:font-name-complex="Arial" style:font-size-complex="10pt"/>
    </style:style>
    <style:style style:name="T717_5" style:family="text">
      <style:text-properties fo:color="#000000" style:font-name="Cambria Math" fo:font-size="10pt" style:font-name-asian="Arial" style:font-size-asian="10pt" style:font-name-complex="Cambria Math" style:font-size-complex="10pt"/>
    </style:style>
    <style:style style:name="T717_6" style:family="text">
      <style:text-properties fo:color="#000000" fo:font-size="10pt" style:font-name-asian="Arial" style:font-size-asian="10pt" style:font-name-complex="Arial" style:font-size-complex="10pt"/>
    </style:style>
    <style:style style:name="T717_7" style:family="text">
      <style:text-properties fo:color="#000000" style:font-name="Cambria Math" fo:font-size="10pt" style:font-name-asian="Arial" style:font-size-asian="10pt" style:font-name-complex="Cambria Math" style:font-size-complex="10pt"/>
    </style:style>
    <style:style style:name="T717_8" style:family="text">
      <style:text-properties fo:color="#000000" fo:font-size="10pt" style:font-name-asian="Arial" style:font-size-asian="10pt" style:font-name-complex="Arial" style:font-size-complex="10pt"/>
    </style:style>
    <style:style style:name="T717_9" style:family="text">
      <style:text-properties fo:color="#000000" style:font-name="Cambria Math" fo:font-size="10pt" style:font-name-asian="Arial" style:font-size-asian="10pt" style:font-name-complex="Cambria Math" style:font-size-complex="10pt"/>
    </style:style>
    <style:style style:name="T717_10" style:family="text">
      <style:text-properties fo:color="#000000" fo:font-size="10pt" style:font-name-asian="Arial" style:font-size-asian="10pt" style:font-name-complex="Arial" style:font-size-complex="10pt"/>
    </style:style>
    <style:style style:name="T717_11" style:family="text">
      <style:text-properties fo:color="#000000" fo:font-size="10pt" style:font-name-asian="Arial" style:font-size-asian="10pt" style:font-name-complex="Arial" style:font-size-complex="10pt"/>
    </style:style>
    <style:style style:name="T717_12" style:family="text">
      <style:text-properties fo:color="#000000" style:font-name="Cambria Math" fo:font-size="10pt" style:font-name-asian="Arial" style:font-size-asian="10pt" style:font-name-complex="Cambria Math" style:font-size-complex="10pt"/>
    </style:style>
    <style:style style:name="T717_13" style:family="text">
      <style:text-properties fo:color="#000000" fo:font-size="10pt" style:font-name-asian="Arial" style:font-size-asian="10pt" style:font-name-complex="Arial" style:font-size-complex="10pt"/>
    </style:style>
    <style:style style:name="Table17" style:family="table">
      <style:table-properties table:align="left" style:width="16.252cm" fo:margin-left="-0.009cm"/>
    </style:style>
    <style:style style:name="Column64" style:family="table-column">
      <style:table-column-properties style:column-width="4.251cm"/>
    </style:style>
    <style:style style:name="Column65" style:family="table-column">
      <style:table-column-properties style:column-width="4cm"/>
    </style:style>
    <style:style style:name="Column66" style:family="table-column">
      <style:table-column-properties style:column-width="3.501cm"/>
    </style:style>
    <style:style style:name="Column67" style:family="table-column">
      <style:table-column-properties style:column-width="4.5cm"/>
    </style:style>
    <style:style style:name="Row69" style:family="table-row"/>
    <style:style style:name="Cell2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paragraph-properties fo:line-height="100%" fo:margin-bottom="0cm"/>
    </style:style>
    <style:style style:name="T7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22" style:family="paragraph" style:parent-style-name="Normal">
      <style:text-properties style:font-name-complex="Arial"/>
    </style:style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/></text:span><text:span text:style-name="T3_2">Kenya<text:s/>Institutional<text:s/>Strengthening<text:s/>Programme<text:s/></text:span><text:span text:style-name="T3_3">(KISP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14M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May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</text:span><text:span text:style-name="T6_2"><text:s/></text:span><text:span text:style-name="T6_3">:<text:s/></text:span><text:span text:style-name="T6_4">301505</text:span></text:p>
          </table:table-cell>
          <table:table-cell table:style-name="Cell5">
            <text:p text:style-name="P7"><text:span text:style-name="T7_1">AMP<text:s/>start<text:s/>date:</text:span><text:span text:style-name="T7_2"><text:s/></text:span><text:span text:style-name="T7_3">23/05/2025</text:span></text:p>
          </table:table-cell>
          <table:table-cell table:style-name="Cell6">
            <text:p text:style-name="P8"><text:span text:style-name="T8_1">AMP<text:s/>end<text:s/>date:</text:span><text:span text:style-name="T8_2"><text:s/></text:span><text:span text:style-name="T8_3">22/05/2030</text:span></text:p>
          </table:table-cell>
        </table:table-row>
      </table:table>
      <text:p text:style-name="P9"/>
      <text:p text:style-name="P10"><text:span text:style-name="T10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1"><text:span text:style-name="T11_1">Year</text:span></text:p>
          </table:table-cell>
          <table:table-cell table:style-name="Cell8">
            <text:p text:style-name="P12"><text:span text:style-name="T12_1">2025</text:span></text:p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5">
          <table:table-cell table:style-name="Cell16">
            <text:p text:style-name="P20"><text:span text:style-name="T20_1">Overall<text:s/>Output<text:s/>Score</text:span></text:p>
          </table:table-cell>
          <table:table-cell table:style-name="Cell17">
            <text:p text:style-name="P21"><text:span text:style-name="T21_1">A</text:span></text:p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6">
          <table:table-cell table:style-name="Cell25">
            <text:p text:style-name="P29"><text:span text:style-name="T29_1">Overall<text:s/>programme<text:s/>risk<text:s/>rating</text:span></text:p>
          </table:table-cell>
          <table:table-cell table:style-name="Cell26">
            <text:p text:style-name="P30"><text:span text:style-name="T30_1">Major</text:span></text:p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</table:table>
      <text:p text:style-name="P38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39"><text:span text:style-name="T39_1">DevTracker<text:s/>Link<text:s/>to<text:s/>Business<text:s/>Case:<text:s/></text:span></text:p>
          </table:table-cell>
          <table:table-cell table:style-name="Cell35">
            <text:p text:style-name="P40"><text:span text:style-name="T40_1"><text:a xlink:type="simple" xlink:href="https://iati.fcdo.gov.uk/iati_documents/S30150512.odt"><text:span text:style-name="T40_2">https://iati.fcdo.gov.uk/iati_documents/S30150512.odt</text:span></text:a></text:span><text:span text:style-name="T40_3"><text:s/></text:span></text:p>
          </table:table-cell>
        </table:table-row>
        <table:table-row table:style-name="Row8">
          <table:table-cell table:style-name="Cell36">
            <text:p text:style-name="P41"><text:span text:style-name="T41_1">DevTracker<text:s/>Link<text:s/>to<text:s/>results<text:s/>framework:<text:s/></text:span></text:p>
          </table:table-cell>
          <table:table-cell table:style-name="Cell37">
            <text:p text:style-name="P42"><text:span text:style-name="T42_1"><text:a xlink:type="simple" xlink:href="https://iati.fcdo.gov.uk/iati_documents/S30150516.odt"><text:span text:style-name="T42_2">https://iati.fcdo.gov.uk/iati_documents/S30150516.odt</text:span></text:a></text:span><text:span text:style-name="T42_3"><text:s/></text:span></text:p>
          </table:table-cell>
        </table:table-row>
      </table:table>
      <text:p text:style-name="P43"/>
      <text:p text:style-name="P44"><text:span text:style-name="T44_1">A.<text:s/>SUMMARY<text:s/>AND<text:s/>OVERVIEW<text:s/></text:span></text:p>
      <text:p text:style-name="P45"/>
      <text:p text:style-name="P46"><text:span text:style-name="T46_1">Description<text:s/>of<text:s/>programme</text:span></text:p>
      <text:p text:style-name="P47"/>
      <text:p text:style-name="P48"><text:span text:style-name="T48_1">KISP<text:s/>is<text:s/>a<text:s/>five-year<text:s/></text:span><text:span text:style-name="T48_2">£14million<text:s/></text:span><text:span text:style-name="T48_3">programme<text:s/>(May<text:s/>2025–April<text:s/>2030</text:span><text:span text:style-name="T48_4">),</text:span><text:span text:style-name="T48_5"><text:s/>designed<text:s/>to<text:s/>strengthen<text:s/>Kenya’s<text:s/>institutions<text:s/>by<text:s/>reducing<text:s/>corruption<text:s/>and<text:s/>rebuilding<text:s/>public<text:s/>trust<text:s/>in<text:s/>the<text:s/>political<text:s/>system.<text:s/>The<text:s/>initiative<text:s/>works<text:s/>with<text:s/>government<text:s/>entities,<text:s/>oversight<text:s/>bodies,<text:s/>civil<text:s/>society,<text:s/></text:span><text:span text:style-name="T48_6">the<text:s/>private<text:s/></text:span><text:span text:style-name="T48_7">sector,</text:span><text:span text:style-name="T48_8"><text:s/></text:span><text:span text:style-name="T48_9">and<text:s/>citizens<text:s/>to<text:s/>enhance<text:s/>transparency,<text:s/>integrity<text:s/>in<text:s/>public<text:s/>finance,<text:s/>electoral<text:s/>processes,<text:s/></text:span><text:span text:style-name="T48_10">countering<text:s/>illicit<text:s/>finance</text:span><text:span text:style-name="T48_11"><text:s/></text:span><text:span text:style-name="T48_12">and<text:s/>anti-corruption<text:s/>measures,<text:s/>while<text:s/>supporting<text:s/>political<text:s/>parties<text:s/>in<text:s/>focusing<text:s/>on<text:s/>issue-based<text:s/>politics<text:s/>and<text:s/>improving<text:s/>election<text:s/>administration<text:s/>and<text:s/>citizen<text:s/>engagement.</text:span></text:p>
      <text:p text:style-name="P49"/>
      <text:p text:style-name="P50"><text:span text:style-name="T50_1">KISP<text:s/>aims<text:s/>to<text:s/>achieve<text:s/>a<text:s/>significant<text:s/>impact<text:s/>by<text:s/></text:span><text:span text:style-name="T50_2">contributing<text:s/>to<text:s/>the<text:s/>reduction<text:s/>of<text:s/></text:span><text:span text:style-name="T50_3">corruption<text:s/>and<text:s/>illicit<text:s/>finance<text:s/>within<text:s/>Kenya’s<text:s/>political<text:s/>system.<text:s/>The<text:s/>core<text:s/>outcomes<text:s/>are<text:s/>fewer<text:s/>opportunities<text:s/>and<text:s/>incentives<text:s/>for<text:s/>corruption<text:s/>and<text:s/>illicit<text:s/>finance,<text:s/>and<text:s/>a<text:s/>more<text:s/>issue-based<text:s/>political<text:s/>system<text:s/>that<text:s/>benefits<text:s/>all<text:s/>citizens.<text:s/>Outputs<text:s/>include<text:s/>–<text:s/>i)<text:s/>stronger<text:s/>legal<text:s/>and<text:s/>policy<text:s/>frameworks<text:s/>to<text:s/>address<text:s/>corruption,<text:s/>ii)<text:s/>improved<text:s/>governance<text:s/>and<text:s/>integrity<text:s/>of<text:s/>electoral<text:s/>processes,<text:s/>and<text:s/>iii)<text:s/>enhanced<text:s/>capacity<text:s/>for<text:s/>issue-based<text:s/>engagement<text:s/>and<text:s/>accountability.<text:s/>KISP<text:s/>adopts<text:s/>an<text:s/>adaptive<text:s/></text:span><text:span text:style-name="T50_4">programming<text:s/></text:span><text:span text:style-name="T50_5">approach</text:span><text:span text:style-name="T50_6"><text:note text:note-class="footnote"><text:note-citation/><text:note-body><text:p text:style-name="P51"><text:span text:style-name="T51_1"><text:s/></text:span><text:span text:style-name="T51_2">Adaptive<text:s/></text:span><text:span text:style-name="T51_3">programming<text:s/></text:span><text:span text:style-name="T51_4">allow</text:span><text:span text:style-name="T51_5">s<text:s/>for</text:span><text:span text:style-name="T51_6"><text:s/>testing,<text:s/>learning<text:s/>and<text:s/>adaptation<text:s/>of<text:s/>what’s<text:s/>working<text:s/></text:span><text:span text:style-name="T51_7">/<text:s/></text:span><text:span text:style-name="T51_8">dropping<text:s/>what’s<text:s/>not<text:s/></text:span><text:span text:style-name="T51_9">working<text:s/></text:span><text:span text:style-name="T51_10">towards<text:s/>achieving<text:s/>the<text:s/>programme<text:s/>outcome.</text:span></text:p></text:note-body></text:note></text:span><text:span text:style-name="T51_11">,<text:s/>combining<text:s/>both<text:s/>supply-side<text:s/>and<text:s/>demand-side<text:s/>strategies<text:s/>to<text:s/></text:span><text:span text:style-name="T51_12">tackle</text:span><text:span text:style-name="T51_13"><text:s/></text:span><text:span text:style-name="T51_14">the<text:s/>complexity<text:s/></text:span><text:span text:style-name="T51_15">presented<text:s/>by<text:s/>po</text:span><text:span text:style-name="T51_16">litical<text:s/>corruption<text:s/>in<text:s/></text:span><text:span text:style-name="T51_17">Kenya.<text:s/></text:span></text:p>
      <text:p text:style-name="P52"/>
      <text:p text:style-name="P53"><text:span text:style-name="T53_1">The<text:s/>programme<text:s/>specifically</text:span><text:span text:style-name="T53_2"><text:s/></text:span><text:span text:style-name="T53_3">supports</text:span><text:span text:style-name="T53_4"><text:s text:c="2"/>anti-corruption<text:s/>and<text:s/>electoral<text:s/>institutions<text:s/></text:span><text:span text:style-name="T53_5">including</text:span><text:span text:style-name="T53_6"><text:s/>the<text:s/>Business<text:s/>Registration<text:s/>Services<text:s/>(BRS),<text:s/>Financ</text:span><text:span text:style-name="T53_7">ial</text:span><text:span text:style-name="T53_8"><text:s/>Reporting<text:s/>Centre<text:s/>(FRC),<text:s/>Office<text:s/>of<text:s/></text:span><text:span text:style-name="T53_9">the<text:s/></text:span><text:span text:style-name="T53_10">Auditor<text:s/>General<text:s/>(OAG),<text:s/></text:span><text:span text:style-name="T53_11">the</text:span><text:span text:style-name="T53_12"><text:s/>Ethics<text:s/>and<text:s/>Anti-Corruption<text:s/>Commission<text:s/>(EACC),</text:span><text:span text:style-name="T53_13"><text:s/></text:span><text:span text:style-name="T53_14">the<text:s/></text:span><text:span text:style-name="T53_15">National<text:s/>Youth<text:s/>Council<text:s/>(NY</text:span><text:span text:style-name="T53_16">C</text:span><text:span text:style-name="T53_17">),<text:s/>the<text:s/></text:span><text:span text:style-name="T53_18">Independent<text:s/>Electoral<text:s/>and<text:s/>Boundaries<text:s/>Commission<text:s/>(IEBC),<text:s/></text:span><text:span text:style-name="T53_19">the<text:s/></text:span><text:span text:style-name="T53_20">Office<text:s/>of<text:s/>Registrar<text:s/>of<text:s/>Political<text:s/>Parties<text:s/>(ORPP),<text:s/>the<text:s/>Judiciary,</text:span><text:span text:style-name="T53_21"><text:s/>parliament</text:span><text:span text:style-name="T53_22"><text:s/>and<text:s/>National<text:s/>Police<text:s/>Service.<text:s/></text:span></text:p>
      <text:p text:style-name="P54"/>
      <text:p text:style-name="P55"><text:span text:style-name="T55_1">KISP<text:s/>is<text:s/>delivered<text:s/>through<text:s/>an<text:s/>Accountable<text:s/>Grant<text:s/>directly<text:s/>managed<text:s/>by<text:s/>the<text:s/>British<text:s/>High<text:s/>Commission<text:s/>(BHC).<text:s/>Implementation<text:s/>is<text:s/>led<text:s/>by<text:s/>a<text:s/>consortium<text:s/>of<text:s/>Kenyan<text:s/>civil<text:s/>society<text:s/>organisations,<text:s/>comprising:<text:s/>the<text:s/>Electoral<text:s/>and<text:s/>Governance<text:s/>Institute<text:s/>for<text:s/>Africa<text:s/>(ELGIA)<text:s/>as<text:s/>consortium<text:s/>lead,<text:s/>responsible<text:s/>for<text:s/>the<text:s/>elections<text:s/>integrity<text:s/>component;<text:s/>the<text:s/>Institute<text:s/>of<text:s/>Economic<text:s/>Affairs<text:s/>(IEA),<text:s/>focusing<text:s/>on<text:s/>economic<text:s/>evidence<text:s/>and<text:s/>issue-based<text:s/>politics;<text:s/>Transparency<text:s/>International<text:s/>(TI)<text:s/>Kenya,<text:s/>leading<text:s/>anti-corruption<text:s/>interventions;<text:s/>the<text:s/>Centre<text:s/>for<text:s/>Multiparty<text:s/>Democracy<text:s/>(CMD),<text:s/>strengthening<text:s/>political<text:s/>parties<text:s/>to<text:s/>advance<text:s/>issue-based<text:s/>politics;<text:s/>and<text:s/>Uraia<text:s/>Trust,<text:s/>supporting<text:s/>citizen<text:s/>engagement<text:s/>to<text:s/>promote<text:s/>issue-based<text:s/>public<text:s/>discourse.</text:span></text:p>
      <text:p text:style-name="P56"/>
      <text:p text:style-name="P57"><text:span text:style-name="T57_1">Overall,<text:s/></text:span><text:span text:style-name="T57_2">KISP’s<text:s/>current<text:s/>approach<text:s/>remains<text:s/>fit<text:s/>for<text:s/>purpose,<text:s/>but<text:s/>only<text:s/></text:span><text:bookmark-start text:name="_Int_4t1CCM7d"/><text:span text:style-name="T57_3">insofar<text:s/>as</text:span><text:bookmark-end text:name="_Int_4t1CCM7d"/><text:span text:style-name="T57_4"><text:s/>its<text:s/>ambition<text:s/>is<text:s/>appropriately<text:s/>recalibrated.<text:s/>The<text:s/>programme<text:s/>is<text:s/>no<text:s/>longer<text:s/>positioned<text:s/>to<text:s/>deliver<text:s/></text:span><text:span text:style-name="T57_5">long</text:span><text:span text:style-name="T57_6">-</text:span><text:span text:style-name="T57_7">term</text:span><text:span text:style-name="T57_8"><text:s/>systemic<text:s/>reductions<text:s/>in<text:s/>political<text:s/>corruption.<text:s/>Instead,<text:s/>its<text:s/>most<text:s/>credible<text:s/>and<text:s/>value</text:span><text:span text:style-name="T57_9"><text:s/></text:span><text:span text:style-name="T57_10">for</text:span><text:span text:style-name="T57_11"><text:s/></text:span><text:span text:style-name="T57_12">money<text:s/>contribution<text:s/>lies<text:s/>in<text:s/></text:span><text:span text:style-name="T57_13">short</text:span><text:span text:style-name="T57_14">-</text:span><text:span text:style-name="T57_15">term</text:span><text:span text:style-name="T57_16">,<text:s/></text:span><text:span text:style-name="T57_17">high</text:span><text:span text:style-name="T57_18"><text:s/></text:span><text:span text:style-name="T57_19">leverage</text:span><text:span text:style-name="T57_20"><text:s/>improvements<text:s/>in<text:s/>institutional<text:s/>functionality,<text:s/>coordination,<text:s/>and<text:s/>enforcement<text:s/>readiness,<text:s/>particularly<text:s/>in<text:s/>areas<text:s/></text:span><text:span text:style-name="T57_21">linked</text:span><text:span text:style-name="T57_22"><text:s/>to<text:s/>the<text:s/>2027<text:s/>elections<text:s/>and<text:s/>Kenya’s<text:s/>F</text:span><text:span text:style-name="T57_23">inancial<text:s/></text:span><text:span text:style-name="T57_24">A</text:span><text:span text:style-name="T57_25">ction<text:s/></text:span><text:span text:style-name="T57_26">T</text:span><text:span text:style-name="T57_27">ask<text:s/></text:span><text:span text:style-name="T57_28">F</text:span><text:span text:style-name="T57_29">orce<text:s/>(FATF)</text:span><text:span text:style-name="T57_30"><text:s/>commitments.</text:span></text:p>
      <text:p text:style-name="P58"/>
      <text:p text:style-name="P59"><text:span text:style-name="T59_1">Evidence<text:s/>from<text:s/>Outputs<text:s/>1–5<text:s/>demonstrates<text:s/>that<text:s/>KISP<text:s/>has<text:s/>already<text:s/>begun<text:s/>this<text:s/>strategic<text:s/>repositioning<text:s/>in<text:s/>practice.<text:s/>Delivery<text:s/>has<text:s/>shifted<text:s/>away<text:s/>from<text:s/>broad<text:s/>reform<text:s/>agendas<text:s/>toward<text:s/>implementation</text:span><text:span text:style-name="T59_2">‑</text:span><text:span text:style-name="T59_3">focused,<text:s/>politically<text:s/>feasible<text:s/>interventions,<text:s/>including<text:s/>strengthening<text:s/>data<text:s/>integrity<text:s/>for<text:s/>beneficial<text:s/>ownership,<text:s/>producing<text:s/>actionable<text:s/>diagnostics<text:s/>(e.g.<text:s/>e</text:span><text:span text:style-name="T59_4">‑</text:span><text:span text:style-name="T59_5">GP<text:s/>change</text:span><text:span text:style-name="T59_6">‑</text:span><text:span text:style-name="T59_7">management<text:s/>strategy,<text:s/>legal<text:s/>sector<text:s/>governance<text:s/>assessment),<text:s/>and<text:s/>generating<text:s/>evidence<text:s/>to<text:s/>support<text:s/>issue</text:span><text:span text:style-name="T59_8">‑</text:span><text:span text:style-name="T59_9">based<text:s/>engagement<text:s/>and<text:s/>institutional<text:s/>accountability.<text:s/>Importantly,<text:s/>these<text:s/>shifts<text:s/>represent<text:s/>strategic<text:s/>refinement,<text:s/>not<text:s/>delivery<text:s/>over</text:span><text:span text:style-name="T59_10">‑</text:span><text:span text:style-name="T59_11">reach:<text:s/>KISP<text:s/>has<text:s/>generated<text:s/>the<text:s/>conditions<text:s/>and<text:s/>pathways<text:s/>for<text:s/>reform<text:s/>adoption,<text:s/>without<text:s/>overstating<text:s/>implementation<text:s/>outcomes<text:s/>that<text:s/>remain<text:s/>outside<text:s/>its<text:s/>direct<text:s/>control.</text:span></text:p>
      <text:p text:style-name="P60"/>
      <text:p text:style-name="P61"><text:span text:style-name="T61_1">The<text:s/>operating<text:s/>context<text:s/>during<text:s/>the<text:s/>review<text:s/>period<text:s/>involved<text:s/>several<text:s/>intersecting<text:s/>developments,<text:s/>all<text:s/>relevant<text:s/>to<text:s/>the<text:s/>scope<text:s/>of<text:s/>KISP’s<text:s/>work</text:span><text:span text:style-name="T61_2">:</text:span><text:span text:style-name="T61_3"><text:s/>IEBC<text:s/>was<text:s/>reconstituted<text:s/>in<text:s/>September<text:s/>2025<text:s/>after<text:s/>a<text:s/></text:span><text:span text:style-name="T61_4">three-year</text:span><text:span text:style-name="T61_5"><text:s/>gap,<text:s/></text:span><text:span text:style-name="T61_6">p</text:span><text:span text:style-name="T61_7">olitical<text:s/>realignments<text:s/>accelerated<text:s/>under<text:s/>a<text:s/>Broad-based<text:s/>Government</text:span><text:span text:style-name="T61_8"><text:note text:note-class="footnote"><text:note-citation/><text:note-body><text:p text:style-name="P62"><text:span text:style-name="T62_1"><text:s/></text:span><text:span text:style-name="T62_2">Broad<text:s/>based<text:s/>government<text:s/>refers<text:s/>to<text:s/>the<text:s/>inclusive<text:s/>governing<text:s/>arrangement<text:s/>formed<text:s/>in<text:s/>March<text:s/>2025<text:s/>through<text:s/>an<text:s/>agreement<text:s/>between<text:s/>President<text:s/>Ruto<text:s/>and<text:s/>the<text:s/>late<text:s/>opposition<text:s/>leader<text:s/>Raila<text:s/>Odinga,<text:s/>bringing<text:s/>together<text:s/>members<text:s/>from<text:s/>both<text:s/>ruling<text:s/>and<text:s/>opposition<text:s/>parties<text:s/>into<text:s/>government.</text:span></text:p><text:p text:style-name="P63"/></text:note-body></text:note></text:span><text:span text:style-name="T63_1">,<text:s/>public<text:s/>trust<text:s/>remained<text:s/>low<text:s/>(67%<text:s/>dissatisfied<text:s/>with<text:s/>governance<text:s/>and<text:s/>public<text:s/>accountability<text:s/>processes),<text:s/>scepticism<text:s/>of<text:s/>Kenya’s<text:s/>fiscal<text:s/>governance<text:s/>and<text:s/>debt<text:s/>sustainability<text:s/>strategies</text:span><text:span text:style-name="T63_2"><text:s/></text:span><text:span text:style-name="T63_3">increased</text:span><text:span text:style-name="T63_4">.<text:s/>The<text:s/>Conflict-of-Interest<text:s/>Act<text:s/>2025<text:s/>and<text:s/>the<text:s/>Anti-Money<text:s/>Laundering<text:s/>Amendment<text:s/>Act<text:s/>were<text:s/>also<text:s/>enacted,<text:s/>to<text:s/>further<text:s/>strengthen<text:s/>Kenya’s<text:s/>anti-corruption<text:s/>and<text:s/>anti-money<text:s/>laundering<text:s/>legislative<text:s/>framework.</text:span></text:p>
      <text:p text:style-name="P64"/>
      <text:p text:style-name="P65"><text:span text:style-name="T65_1">This<text:s/>annual<text:s/>review<text:s/>has<text:s/>assessed<text:s/>the<text:s/>programme<text:s/>against<text:s/>three<text:s/>performance<text:s/>areas<text:s/>including<text:s/>delivery<text:s/>(covering<text:s/>outputs<text:s/>1-3),<text:s/>actionable<text:s/></text:span><text:span text:style-name="T65_2">l</text:span><text:span text:style-name="T65_3">earning<text:s/>(</text:span><text:span text:style-name="T65_4">generation<text:s/>and<text:s/>use<text:s/>of<text:s/>learning<text:s/>that<text:s/>can<text:s/>guide<text:s/>future<text:s/>action<text:s/>within<text:s/>the<text:s/>programme)</text:span><text:span text:style-name="T65_5">,<text:s/>contribution<text:s/>to<text:s/></text:span><text:span text:style-name="T65_6">m</text:span><text:span text:style-name="T65_7">eaningful<text:s/></text:span><text:span text:style-name="T65_8">c</text:span><text:span text:style-name="T65_9">hange<text:s/>(</text:span><text:span text:style-name="T65_10">contribution<text:s/>to<text:s/>meaningful<text:s/>and<text:s/>sustainable<text:s/>change<text:s/>at<text:s/>different<text:s/>levels<text:s/>from<text:s/>immediate<text:s/>outcomes<text:s/>through<text:s/>to<text:s/>longer-term<text:s/>impact</text:span><text:span text:style-name="T65_11">)<text:s/>and<text:s/>fitness<text:s/>purpose<text:s/>(</text:span><text:span text:style-name="T65_12">based<text:s/>on<text:s/>the<text:s/>three<text:s/>other<text:s/>performance<text:s/>areas,<text:s/>an<text:s/>assessment<text:s/>of<text:s/>whether<text:s/>the<text:s/>approach<text:s/>is<text:s/>still<text:s/>the<text:s/>right<text:s/>one<text:s/>to<text:s/>achieve<text:s/>the<text:s/>programme<text:s/>goals).</text:span><text:span text:style-name="T65_13">These<text:s/>additional<text:s/>areas<text:s/>of<text:s/>measurement<text:s/>have<text:s/>been<text:s/>considered<text:s/>because<text:s/>KISP<text:s/>is<text:s/>an<text:s/>adaptive<text:s/>programme,<text:s/>where<text:s/>best<text:s/>practice<text:s/>requires<text:s/>exploring<text:s/>all<text:s/>avenues<text:s/>to<text:s/>better<text:s/>evaluate<text:s/>the<text:s/>programme's<text:s/>effectiveness<text:s/>and<text:s/>make<text:s/>informed<text:s/>adjustments<text:s/>as<text:s/>circumstances<text:s/>evolve.</text:span></text:p>
      <text:p text:style-name="P66"/>
      <text:p text:style-name="P67"><text:span text:style-name="T67_1">About<text:s/>changes<text:s/>to<text:s/>UK<text:s/>ODA</text:span></text:p>
      <text:p text:style-name="P68"><text:span text:style-name="T68_1">The<text:s/>reduction<text:s/>in<text:s/>ODA<text:s/>has<text:s/>resulted<text:s/>in<text:s/>key<text:s/>changes<text:s/>to<text:s/>this<text:s/>programme.<text:s/>This<text:s/>Annual<text:s/>Review<text:s/>reflects<text:s/>that<text:s/>the<text:s/>programme<text:s/>has<text:s/>had<text:s/>to<text:s/>refocus<text:s/>resources<text:s/>and<text:s/>so<text:s/>will<text:s/>deliver<text:s/>against<text:s/>a<text:s/>new<text:s/>plan<text:s/>with<text:s/>new<text:s/>results<text:s/>targets.<text:s/>As<text:s/>a<text:s/>result,<text:s/>the<text:s/>findings<text:s/>of<text:s/>this<text:s/>Annual<text:s/>Review<text:s/>reflect<text:s/>a<text:s/>programme<text:s/>in<text:s/>transition.</text:span></text:p>
      <text:p text:style-name="P69"/>
      <text:list text:style-name="LS3" xml:id="list0">
        <text:list-item>
          <text:p text:style-name="P70"><text:span text:style-name="T70_1">At<text:s/>this<text:s/>time<text:s/>of<text:s/>profound<text:s/>change,<text:s/>with<text:s/>conflicts<text:s/>overseas<text:s/>undermining<text:s/>security<text:s/>and<text:s/>prosperity,<text:s/>the<text:s/>UK<text:s/>Prime<text:s/>Minister<text:s/>has<text:s/>taken<text:s/>the<text:s/>difficult<text:s/>decision<text:s/>to<text:s/>increase<text:s/>spending<text:s/>on<text:s/>defence<text:s/>to<text:s/>2.5%<text:s/>of<text:s/>GDP<text:s/>from<text:s/>2027,<text:s/>funded<text:s/>by<text:s/>reducing<text:s/>the<text:s/>UK’s<text:s/>Official<text:s/>Development<text:s/>Assistance<text:s/>(ODA)<text:s/>and<text:s/>reinvesting<text:s/>it<text:s/>into<text:s/>defence.<text:s/>The<text:s/>ODA<text:s/>budget<text:s/>will<text:s/>be<text:s/>gradually<text:s/>reduced<text:s/>to<text:s/>the<text:s/>equivalent<text:s/>of<text:s/>0.3%<text:s/>of<text:s/>GNI<text:s/>by<text:s/>2027,<text:s/>to<text:s/>help<text:s/>smooth<text:s/>the<text:s/>transition</text:span><text:span text:style-name="T70_2">.<text:s/></text:span></text:p>
        </text:list-item>
        <text:list-item>
          <text:p text:style-name="P71"><text:span text:style-name="T71_1">The<text:s/>UK<text:s/>remains<text:s/>fully<text:s/>committed<text:s/>to<text:s/>playing<text:s/>a<text:s/>globally<text:s/>significant<text:s/>role<text:s/>in<text:s/>humanitarian<text:s/>aid<text:s/>and<text:s/>development.<text:s/>The<text:s/>transition<text:s/>to<text:s/>spending<text:s/>0.3%<text:s/>of<text:s/>GNI<text:s/>on<text:s/>ODA<text:s/>will<text:s/>require<text:s/>significant<text:s/>shifts,<text:s/>building<text:s/>on<text:s/>those<text:s/>already<text:s/>underway<text:s/>as<text:s/>the<text:s/>government<text:s/>implements<text:s/>its<text:s/>modernised<text:s/>approach<text:s/>to<text:s/>development,<text:s/>which<text:s/>centres<text:s/>on<text:s/>establishing<text:s/>long-term<text:s/>partnerships<text:s/>based<text:s/>on<text:s/>mutual<text:s/>interests<text:s/>and<text:s/>respect.</text:span></text:p>
        </text:list-item>
        <text:list-item>
          <text:p text:style-name="P72"><text:span text:style-name="T72_1">ODA<text:s/>allocations<text:s/>and<text:s/>the<text:s/>impact<text:s/>on<text:s/>programmes<text:s/>are<text:s/>being<text:s/>worked<text:s/>through<text:s/>based<text:s/>on<text:s/></text:span><text:span text:style-name="T72_2">a<text:s/>range<text:s/>of<text:s/>factors</text:span><text:span text:style-name="T72_3">,<text:s/>including<text:s/>impact<text:s/>assessments.<text:s/>We<text:s/>will<text:s/>be<text:s/>taking<text:s/>a<text:s/>rigorous<text:s/>approach<text:s/>to<text:s/>ensure<text:s/>all<text:s/>ODA<text:s/>delivers<text:s/>value<text:s/>for<text:s/>money<text:s/>and<text:s/>maximises<text:s/>the<text:s/>impact<text:s/>of<text:s/>our<text:s/>work<text:s/>to<text:s/>best<text:s/>support<text:s/>the<text:s/>people<text:s/>it<text:s/>benefits,<text:s/>including<text:s/>those<text:s/>in<text:s/>humanitarian<text:s/>crises.</text:span></text:p>
        </text:list-item>
        <text:list-item>
          <text:p text:style-name="P73"><text:span text:style-name="T73_1">We<text:s/>remain<text:s/>committed<text:s/>to<text:s/>spending<text:s/>0.7%<text:s/>of<text:s/>GNI<text:s/>on<text:s/>ODA<text:s/>when<text:s/>the<text:s/>fiscal<text:s/>circumstances<text:s/>allow.</text:span></text:p>
        </text:list-item>
      </text:list>
      <text:p text:style-name="P74"/>
      <text:p text:style-name="P75"><text:span text:style-name="T75_1">Summary<text:s/>supporting<text:s/>narrative<text:s/>for<text:s/>the<text:s/>overall<text:s/>score<text:s/>in<text:s/>this<text:s/>review<text:s/></text:span></text:p>
      <text:p text:style-name="P76"/>
      <text:p text:style-name="P77"/>
      <text:p text:style-name="P78"><text:span text:style-name="T78_1">This<text:s/>marks<text:s/>the<text:s/>first<text:s/>annual<text:s/>review<text:s/>since<text:s/>the<text:s/>programme's<text:s/>approval<text:s/>in<text:s/>May<text:s/>2025.<text:s/>KISP<text:s/>has<text:s/>made<text:s/>significant<text:s/>progress<text:s/>on<text:s/>all<text:s/>three<text:s/>performance<text:s/>areas<text:s/>including<text:s/>delivery,<text:s/>actionable<text:s/>learning<text:s/>and<text:s/>contribution<text:s/>to<text:s/>meaningful<text:s/>change<text:s/>–<text:s/>all<text:s/>proceeding<text:s/>as<text:s/>planned,<text:s/>moving<text:s/>steadily<text:s/>toward<text:s/>achieving<text:s/>the<text:s/>programme's<text:s/>intermediate<text:s/>outcome,<text:s/>with<text:s/>an<text:s/>overall<text:s/>score<text:s/>of<text:s/>A<text:s/>(programme<text:s/>delivering<text:s/>as<text:s/>expected).<text:s/>This<text:s/>trajectory<text:s/>will<text:s/>however<text:s/>change<text:s/>due<text:s/>to<text:s/>ODA<text:s/>reduction<text:s/>implications<text:s/>as<text:s/>explained<text:s/>above.</text:span></text:p>
      <text:p text:style-name="P79"/>
      <text:p text:style-name="P80"><text:span text:style-name="T80_1">Performance<text:s/>Area<text:s/>1<text:s/>–<text:s/>Delivery:<text:s/></text:span><text:span text:style-name="T80_2">assessed<text:s/>through<text:s/>performance<text:s/>of<text:s/>Outputs<text:s/>1,<text:s/>2<text:s/>and<text:s/>3<text:s/>-<text:s/>scored<text:s/>A,<text:s/>indicating<text:s/>that<text:s/>KISP<text:s/>delivered<text:s/>as<text:s/>expected<text:s/>in<text:s/>Year</text:span><text:span text:style-name="T80_3">.</text:span><text:span text:style-name="T80_4"><text:s/></text:span></text:p>
      <text:p text:style-name="P81"/>
      <text:p text:style-name="P82"><text:span text:style-name="T82_1">Output<text:s/>1<text:s/>–<text:s/>Strengthened<text:s/>legal<text:s/>and<text:s/>policy<text:s/>frameworks<text:s/>to<text:s/>tackle<text:s/>corruption<text:s/>and<text:s/>illicit<text:s/>finance:<text:s/></text:span><text:span text:style-name="T82_2">met<text:s/>expectation</text:span><text:span text:style-name="T82_3">s</text:span><text:span text:style-name="T82_4"><text:s/>by<text:s/>delivering<text:s/></text:span><text:span text:style-name="T82_5">meaningful</text:span><text:span text:style-name="T82_6"><text:s/>system</text:span><text:span text:style-name="T82_7">-</text:span><text:span text:style-name="T82_8">level<text:s/>progress</text:span><text:span text:style-name="T82_9"><text:s/>across<text:s/>key<text:s/>anti-corruption<text:s/>and<text:s/>illicit<text:s/>finance<text:s/>reforms.<text:s/>KISP<text:s/>strengthened<text:s/></text:span><text:span text:style-name="T82_10">beneficial<text:s/>ownership</text:span><text:span text:style-name="T82_11"><text:s/>transparency<text:s/>through<text:s/></text:span><text:span text:style-name="T82_12">technical<text:s/></text:span><text:span text:style-name="T82_13">support</text:span><text:span text:style-name="T82_14"><text:s/>to<text:s/>records<text:s/>management<text:s/></text:span><text:span text:style-name="T82_15">and<text:s/>oversight<text:s/>systems,<text:s/>while<text:s/>advancing</text:span><text:span text:style-name="T82_16"><text:s/>trust<text:s/>administration<text:s/>and<text:s/>public<text:s/>debt<text:s/>governance</text:span><text:span text:style-name="T82_17"><text:s/></text:span><text:span text:style-name="T82_18">via</text:span><text:span text:style-name="T82_19"><text:s/>policy<text:s/>advisory</text:span><text:span text:style-name="T82_20">,</text:span><text:span text:style-name="T82_21"><text:s/>technical<text:s/>drafting</text:span><text:span text:style-name="T82_22">,<text:s/>and<text:s/>inclusive<text:s/></text:span><text:span text:style-name="T82_23">stakeholder<text:s/></text:span><text:span text:style-name="T82_24">engagement</text:span><text:span text:style-name="T82_25"><text:s/>that<text:s/>informed<text:s/>parliamentary<text:s/></text:span><text:span text:style-name="T82_26">processes.<text:s/>In</text:span><text:span text:style-name="T82_27"><text:s/>public<text:s/>procurement,<text:s/>KISP<text:s/>supported<text:s/>Kenya’s<text:s/>electronic<text:s/>Government<text:s/>Procurement<text:s/>(e</text:span><text:span text:style-name="T82_28">GP)<text:s/>system</text:span><text:span text:style-name="T82_29"><text:s/>-<text:s/></text:span><text:span text:style-name="T82_30">an<text:s/>end</text:span><text:span text:style-name="T82_31">to</text:span><text:span text:style-name="T82_32">end<text:s/>digital<text:s/>platform<text:s/></text:span><text:span text:style-name="T82_33">that<text:s/>manages<text:s/>procurement<text:s/>processes<text:s/>electronically<text:s/>to<text:s/>improve<text:s/>transparency,<text:s/>efficiency,<text:s/>and<text:s/></text:span><text:span text:style-name="T82_34">compliance</text:span><text:span text:style-name="T82_35"><text:s/>-<text:s/></text:span><text:span text:style-name="T82_36">by<text:s/></text:span><text:span text:style-name="T82_37">focusing<text:s/>on<text:s/></text:span><text:span text:style-name="T82_38">change<text:s/>management<text:s/>and<text:s/></text:span><text:span text:style-name="T82_39">uptake<text:s/>barriers<text:s/>rather<text:s/>than<text:s/></text:span><text:span text:style-name="T82_40">rollout</text:span><text:span text:style-name="T82_41">,<text:s/>generating<text:s/>evidence<text:s/>on<text:s/></text:span><text:span text:style-name="T82_42">institutional</text:span><text:span text:style-name="T82_43">,<text:s/>legal,<text:s/>and<text:s/></text:span><text:span text:style-name="T82_44">usability<text:s/>constraints<text:s/></text:span><text:span text:style-name="T82_45">and<text:s/>repositioning<text:s/>support</text:span><text:span text:style-name="T82_46"><text:s/>toward<text:s/></text:span><text:span text:style-name="T82_47">adoption-oriented<text:s/>reforms</text:span><text:span text:style-name="T82_48"><text:s/>once<text:s/>legal<text:s/>clarity<text:s/>is<text:s/>restored</text:span><text:span text:style-name="T82_49">.</text:span></text:p>
      <text:p text:style-name="P83"/>
      <text:p text:style-name="P84"><text:span text:style-name="T84_1">Output<text:s/>2<text:s/>–<text:s/>Improved<text:s/>governance<text:s/>and<text:s/>integrity<text:s/>of<text:s/>electoral<text:s/>processes<text:s/>and<text:s/>practices:</text:span><text:span text:style-name="T84_2"><text:s/>met<text:s/>expectations<text:s/>by<text:s/>strengthening<text:s/>operational<text:s/>capacity<text:s/>of<text:s/></text:span><text:span text:style-name="T84_3">IEBC<text:s/></text:span><text:span text:style-name="T84_4">at<text:s/>a<text:s/>critical<text:s/>juncture<text:s/>following<text:s/>IEBC<text:s/>reconstitution</text:span><text:span text:style-name="T84_5"><text:s/>in<text:s/>July<text:s/>2025</text:span><text:span text:style-name="T84_6"><text:note text:note-class="footnote"><text:note-citation/><text:note-body><text:p text:style-name="P85"><text:span text:style-name="T85_1"><text:s/>The<text:s/>IEBC<text:s/>had<text:s/>no<text:s/>commissioners<text:s/>from<text:s/>early<text:s/>2023,<text:s/>which<text:s/>halted<text:s/>several<text:s/>key<text:s/>functions,<text:s/>leading<text:s/>to<text:s/>delayed<text:s/>preparations<text:s/>towards<text:s/>2027<text:s/>elections.<text:s/>New<text:s/>commissioners<text:s/>were<text:s/>appointed<text:s/>in<text:s/>July<text:s/>2025,<text:s/>allowing<text:s/>the<text:s/>commission<text:s/>to<text:s/>resume<text:s/>its<text:s/>operations.</text:span></text:p></text:note-body></text:note></text:span><text:span text:style-name="T85_2">.<text:s/>KISP<text:s/></text:span><text:span text:style-name="T85_3">achieved<text:s/>a<text:s/>comprehensive<text:s/>induction<text:s/>process<text:s/>for<text:s/>the</text:span><text:span text:style-name="T85_4"><text:s/>new<text:s/></text:span><text:span text:style-name="T85_5">IEBC<text:s/></text:span><text:span text:style-name="T85_6">commissioner</text:span><text:span text:style-name="T85_7">;</text:span><text:span text:style-name="T85_8"><text:s/>supported<text:s/>development</text:span><text:span text:style-name="T85_9"><text:s/>of<text:s/>the<text:s/>IEBC<text:s/>strategic<text:s/>plan<text:s/>and<text:s/>2027<text:s/>Election<text:s/>Operations<text:s/>Plan<text:s/>(EOP)</text:span><text:span text:style-name="T85_10">;</text:span><text:span text:style-name="T85_11">deployed<text:s/>a</text:span><text:span text:style-name="T85_12">n<text:s/>embedded<text:s/>communications<text:s/>expert<text:s/></text:span><text:span text:style-name="T85_13">at<text:s/>IEBC<text:s/></text:span><text:span text:style-name="T85_14">to<text:s/>enhance<text:s/>strategic<text:s/>communications</text:span><text:span text:style-name="T85_15">;<text:s/></text:span><text:span text:style-name="T85_16">provided<text:s/>TA<text:s/>to<text:s/>the<text:s/>Judiciary<text:s/>Committee<text:s/></text:span><text:span text:style-name="T85_17">on<text:s/>Elections<text:s/>to<text:s/>plan<text:s/>for<text:s/></text:span><text:span text:style-name="T85_18">judiciary<text:s/></text:span><text:span text:style-name="T85_19">election<text:s/>dispute<text:s/>resolution<text:s/>preparedness,<text:s/></text:span><text:span text:style-name="T85_20">supported<text:s/></text:span><text:span text:style-name="T85_21">media<text:s/></text:span><text:span text:style-name="T85_22">actors’</text:span><text:span text:style-name="T85_23"><text:s/></text:span><text:span text:style-name="T85_24">coordination</text:span><text:span text:style-name="T85_25"><text:s/>with<text:s/>IEBC</text:span><text:span text:style-name="T85_26"><text:s/>and</text:span><text:span text:style-name="T85_27"><text:s/></text:span><text:span text:style-name="T85_28">key<text:s/>stakeholder<text:s/></text:span><text:span text:style-name="T85_29">engagements<text:s/></text:span><text:span text:style-name="T85_30">and<text:s/></text:span><text:span text:style-name="T85_31">co</text:span><text:span text:style-name="T85_32">nduct</text:span><text:span text:style-name="T85_33">ed</text:span><text:span text:style-name="T85_34"><text:s/></text:span><text:span text:style-name="T85_35">election<text:s/>technology<text:s/></text:span><text:span text:style-name="T85_36">assessment</text:span><text:span text:style-name="T85_37"><text:s/>with<text:s/>recommendations<text:s/>to<text:s/>inform</text:span><text:span text:style-name="T85_38"><text:s/>next<text:s/>reforms</text:span><text:span text:style-name="T85_39">.<text:s/></text:span><text:span text:style-name="T85_40"><text:line-break/></text:span></text:p>
      <text:p text:style-name="P86"><text:span text:style-name="T86_1">Output<text:s/>3<text:s/>–<text:s/>Enhanced<text:s/>capacity<text:s/>for<text:s/>issue-based<text:s/>engagement<text:s/>and<text:s/>accountability:</text:span><text:span text:style-name="T86_2"><text:s/></text:span><text:span text:style-name="T86_3">While<text:s/>a<text:s/>national<text:s/>shift<text:s/>away<text:s/>from<text:s/>personality-<text:s/>and<text:s/>ethnicity-based<text:s/>politics<text:s/>was<text:s/>not<text:s/>expected<text:s/>in<text:s/>Year<text:s/>1,<text:s/>the<text:s/>programme<text:s/>laid<text:s/>important<text:s/>foundations<text:s/>for<text:s/>longer-term<text:s/>change.<text:s/>Evidence<text:s/>includes<text:s/>a<text:s/>23-percentage<text:s/>point<text:s/>increase<text:s/>in<text:s/>issue-based<text:s/>preferences<text:s/>in<text:s/>partner<text:s/>surveys,<text:s/>the<text:s/>development<text:s/>of<text:s/>citizen<text:s/>and<text:s/>youth<text:s/>manifestos<text:s/>that<text:s/>prompted<text:s/>subnational<text:s/>government<text:s/>responses,<text:s/>and<text:s/>the<text:s/>establishment<text:s/>of<text:s/>the<text:s/>CSO-led<text:s/>Issue-Based<text:s/>Politics<text:s/>Coalition.</text:span><text:span text:style-name="T86_4"><text:s/></text:span><text:span text:style-name="T86_5">Programme<text:s/>products—including<text:s/>the<text:s/>Public<text:s/>Debt<text:s/>Counter,<text:s/>Citizen<text:s/>Alternative<text:s/>Budget,<text:s/>policy<text:s/>briefs,<text:s/>and<text:s/>submissions<text:s/>to<text:s/>the<text:s/>National<text:s/>Treasury,<text:s/>Senate<text:s/>and<text:s/></text:span><text:span text:style-name="T86_6">Commission<text:s/></text:span><text:span text:style-name="T86_7">on</text:span><text:span text:style-name="T86_8"><text:s/>R</text:span><text:span text:style-name="T86_9">e</text:span><text:span text:style-name="T86_10">venue<text:s/>A</text:span><text:span text:style-name="T86_11">llocation</text:span><text:span text:style-name="T86_12"><text:s/>(</text:span><text:span text:style-name="T86_13">CRA</text:span><text:span text:style-name="T86_14">)<text:s/></text:span><text:span text:style-name="T86_15">—also<text:s/>strengthened<text:s/>public<text:s/>debate<text:s/>and<text:s/>influenced<text:s/>institutions.<text:s/>This<text:s/>resulted<text:s/>in<text:s/>further<text:s/>engagement<text:s/>requests<text:s/>from<text:s/>the<text:s/>National<text:s/>Assembly<text:s/>Health<text:s/>Committee,<text:s/>collaboration<text:s/>with<text:s/>the<text:s/>Public<text:s/>Debt<text:s/>Management<text:s/>Office<text:s/>(PDMO)<text:s/>on<text:s/>debt<text:s/>reporting,<text:s/>and<text:s/>direct<text:s/>engagement<text:s/>with<text:s/>the<text:s/>National<text:s/></text:span><text:span text:style-name="T86_16">Treasury<text:s/>on<text:s/>fiscal<text:s/>policy,<text:s/>debt<text:s/>management<text:s/>and<text:s/>health<text:s/>financing<text:s/>reforms.</text:span><text:span text:style-name="T86_17"><text:s/></text:span><text:span text:style-name="T86_18">Overall,<text:s/>the<text:s/>output<text:s/>moderately<text:s/>did<text:s/>not<text:s/>meet<text:s/>expectations,<text:s/>as<text:s/>achievements<text:s/>largely<text:s/>reflected<text:s/>the<text:s/>establishment<text:s/>of<text:s/>enabling<text:s/>conditions<text:s/>and<text:s/>early<text:s/>policy<text:s/>influence<text:s/>rather<text:s/>than<text:s/>measurable<text:s/>changes<text:s/>in<text:s/>political<text:s/>behaviour<text:s/>or<text:s/>accountability<text:s/>outcomes<text:s/>at<text:s/>scale.</text:span></text:p>
      <text:p text:style-name="P87"/>
      <text:p text:style-name="P88"/>
      <text:p text:style-name="P89"><text:span text:style-name="T89_1">Performance<text:s/>Area<text:s/>2<text:s/>–<text:s/>Actionable<text:s/>Learning:<text:s/>Scored<text:s/>A</text:span><text:span text:style-name="T89_2"><text:s/>–The<text:s/>programme<text:s/>generated<text:s/>reliable,<text:s/>planned<text:s/>learning<text:s/>and<text:s/>used<text:s/>it<text:s/>systematically<text:s/>to<text:s/>guide<text:s/>delivery<text:s/>in<text:s/>Year<text:s/>1.<text:s/>Structured<text:s/>diagnostics,<text:s/>post<text:s/>by-election<text:s/>after<text:s/>action<text:s/>reviews,<text:s/>and<text:s/>perception<text:s/>surveys<text:s/>produced<text:s/>actionable<text:s/>insights<text:s/>that<text:s/>directly<text:s/>informed<text:s/>programme<text:s/>sequencing<text:s/>and<text:s/>delivery<text:s/>choices.<text:s/>Evidence<text:s/>of<text:s/>learning<text:s/>to<text:s/>action<text:s/>includes<text:s/>incorporation<text:s/>of<text:s/>operational<text:s/>lessons</text:span><text:span text:style-name="T89_3"><text:s/>learnt<text:s/>from<text:s/>22<text:s/>by-elections</text:span><text:span text:style-name="T89_4"><text:s/>into<text:s/>the<text:s/>draft<text:s/>2027<text:s/>Elections<text:s/>Operations<text:s/>Plan,<text:s/>shifts<text:s/>from<text:s/>compliance</text:span><text:span text:style-name="T89_5"><text:s/></text:span><text:span text:style-name="T89_6">driven<text:s/>reform<text:s/>to<text:s/>institutionally<text:s/>anchored<text:s/>coordination,<text:s/>and<text:s/>targeted<text:s/>adjustments<text:s/>to<text:s/>engagement<text:s/>and<text:s/>inclusion<text:s/>approaches.<text:s/>Learning<text:s/>was<text:s/>therefore<text:s/>not<text:s/>only<text:s/>generated<text:s/>but<text:s/>credibly<text:s/>applied<text:s/>to<text:s/>improve<text:s/>delivery<text:s/>quality<text:s/>and<text:s/>manage<text:s/>contextual<text:s/>risk,<text:s/>consistent<text:s/>with<text:s/>an<text:s/>A<text:s/>rating.<text:s/></text:span></text:p>
      <text:p text:style-name="P90"/>
      <text:p text:style-name="P91"><text:span text:style-name="T91_1">Performance<text:s/>Area<text:s/>3<text:s/>–<text:s/>Contribution<text:s/>to<text:s/>Meaningful<text:s/>Change</text:span><text:span text:style-name="T91_2">.<text:s/>Scored<text:s/>A<text:s/>–While<text:s/>outcome</text:span><text:span text:style-name="T91_3">‑</text:span><text:span text:style-name="T91_4">level<text:s/>change<text:s/>was<text:s/>not<text:s/>expected<text:s/>(reduced<text:s/>incentives<text:s/>for<text:s/>corruption<text:s/>and<text:s/>illicit<text:s/>finance<text:s/>and<text:s/>a<text:s/>shift<text:s/>to<text:s/>issue</text:span><text:span text:style-name="T91_5">‑</text:span><text:span text:style-name="T91_6">based<text:s/>politics),<text:s/>evidence<text:s/>shows<text:s/>strengthened<text:s/>enabling<text:s/>conditions<text:s/>through<text:s/>improved<text:s/>institutional<text:s/>systems<text:s/>(eg</text:span><text:span text:style-name="T91_7">.</text:span><text:span text:style-name="T91_8"><text:s/>strengthened<text:s/>registry<text:s/>processes<text:s/>and<text:s/>regulatory<text:s/>use<text:s/>of<text:s/>company<text:s/>and<text:s/>beneficial<text:s/>ownership<text:s/>data),<text:s/>coordination<text:s/>and<text:s/>evidence<text:s/>uptake<text:s/>(evidenced<text:s/>by<text:s/>routine<text:s/>inter</text:span><text:span text:style-name="T91_9">‑</text:span><text:span text:style-name="T91_10">agency<text:s/>data<text:s/>sharing<text:s/>and<text:s/>use<text:s/>of<text:s/>programme</text:span><text:span text:style-name="T91_11">‑</text:span><text:span text:style-name="T91_12">supported<text:s/>analysis<text:s/>in<text:s/>reform<text:s/>prioritisation),<text:s/>including<text:s/>substantial<text:s/>improvement<text:s/>in<text:s/>beneficial<text:s/>ownership<text:s/>data<text:s/>quality<text:s/>(increased<text:s/>completeness,<text:s/>reduced</text:span><text:span text:style-name="T91_13"><text:s/></text:span><text:span text:style-name="T91_14">placeholder<text:s/>entries,<text:s/>and<text:s/>demonstrable<text:s/>use<text:s/>by<text:s/>regulators),<text:s/></text:span><text:span text:style-name="T91_15">and<text:s/></text:span><text:span text:style-name="T91_16">strengthened<text:s/>electoral<text:s/>operational<text:s/>readiness<text:s/>(earlier<text:s/>IEBC<text:s/>risk<text:s/>planning<text:s/>and<text:s/>operational<text:s/>sequencing<text:s/>informed<text:s/>by<text:s/>programme<text:s/>support),<text:s/></text:span></text:p>
      <text:p text:style-name="P92"/>
      <text:p text:style-name="P93"><text:span text:style-name="T93_1">Major<text:s/>lessons<text:s/>and<text:s/>recommendations<text:s/>for<text:s/>the<text:s/>year<text:s/>ahead</text:span></text:p>
      <text:p text:style-name="P94"/>
      <text:p text:style-name="P95"><text:span text:style-name="T95_1">Lessons<text:s/>Learnt<text:s/></text:span></text:p>
      <text:p text:style-name="P96"/>
      <text:list text:style-name="LS20" xml:id="list4">
        <text:list-item>
          <text:p text:style-name="P97"><text:span text:style-name="T97_1">Institutional<text:s/>anchoring<text:s/>and<text:s/>operational<text:s/>readiness<text:s/>delivered<text:s/>the<text:s/>strongest<text:s/>early<text:s/>returns.</text:span><text:span text:style-name="T97_2"><text:s/>Year<text:s/>1<text:s/>evidence<text:s/>suggests<text:s/>that<text:s/>workstreams<text:s/>with<text:s/>clear<text:s/>mandates,<text:s/>operational<text:s/>incentives<text:s/>and<text:s/>defined<text:s/>entry<text:s/>points<text:s/>were<text:s/>more<text:s/>effective<text:s/>than<text:s/>those<text:s/>reliant<text:s/>on<text:s/>broader<text:s/>political<text:s/>or<text:s/>legislative<text:s/>reform.<text:s/>For<text:s/>example,<text:s/>support<text:s/>to<text:s/>IEBC<text:s/>election<text:s/>preparedness,<text:s/>and<text:s/>beneficial<text:s/>ownership<text:s/>remediation<text:s/>with<text:s/>BRS,<text:s/>gained<text:s/>the<text:s/>most<text:s/>traction<text:s/>because<text:s/>they<text:s/>met<text:s/>immediate<text:s/>institutional<text:s/>needs<text:s/>and<text:s/>could<text:s/>be<text:s/>embedded<text:s/>in<text:s/>existing<text:s/>systems.<text:s/>Reforms<text:s/>such<text:s/>as<text:s/>Election<text:s/>Campaign<text:s/>Financing<text:s/>did<text:s/>not<text:s/>progress<text:s/>due<text:s/>to<text:s/>lack<text:s/>of<text:s/>political<text:s/>will.<text:s/>Under<text:s/>a<text:s/>reduced<text:s/>envelope,<text:s/>KISP<text:s/>should<text:s/>prioritise<text:s/>such<text:s/>institution-facing<text:s/>support<text:s/>where<text:s/>there<text:s/>is<text:s/>clear<text:s/>demand,<text:s/>a<text:s/>live<text:s/>reform<text:s/>window<text:s/>and<text:s/>a<text:s/>credible<text:s/>path<text:s/>to<text:s/>adoption.</text:span></text:p>
        </text:list-item>
      </text:list>
      <text:p text:style-name="P98"/>
      <text:list text:style-name="LS20" xml:id="list5" text:continue-list="list4">
        <text:list-item>
          <text:p text:style-name="P99"><text:span text:style-name="T99_1">Early<text:s/>gains<text:s/>in<text:s/>issue-based<text:s/>engagement<text:s/>need<text:s/></text:span><text:span text:style-name="T99_2">follow<text:s/>up<text:s/>and<text:s/></text:span><text:span text:style-name="T99_3">consolidation,<text:s/>not<text:s/>expansion.</text:span><text:span text:style-name="T99_4"><text:s/>Year<text:s/>1<text:s/>generated<text:s/>credible<text:s/>early<text:s/>signs<text:s/>of<text:s/>progress<text:s/>in<text:s/>linking<text:s/>citizen<text:s/>priorities<text:s/>and<text:s/>evidence<text:s/>to<text:s/>institutional<text:s/>processes,<text:s/>but<text:s/>these<text:s/>remain<text:s/>fragile<text:s/>and<text:s/>uneven.<text:s/>Examples<text:s/>include<text:s/>county<text:s/>commitments<text:s/>on<text:s/>ECDE,<text:s/>teacher<text:s/>recruitment<text:s/>and<text:s/>vocational<text:s/>training<text:s/>in<text:s/>response<text:s/>to<text:s/>citizen<text:s/>manifestos;<text:s/>parliamentary<text:s/>committee<text:s/>requests<text:s/>for<text:s/>follow-up<text:s/>engagement<text:s/>on<text:s/>health<text:s/>financing;<text:s/>and<text:s/>Treasury/PDMO<text:s/>engagement<text:s/>on<text:s/>fiscal<text:s/>and<text:s/>debt<text:s/>reporting<text:s/>reforms.<text:s/>The<text:s/>key<text:s/>lesson<text:s/>is<text:s/>that<text:s/>Year<text:s/>2<text:s/>should<text:s/>prioritise<text:s/>follow-through<text:s/>on<text:s/>these<text:s/>existing<text:s/>entry<text:s/>points—tracking<text:s/>uptake,<text:s/>decisions<text:s/>and<text:s/>implementation—</text:span><text:span text:style-name="T99_5">in<text:s/>addition</text:span><text:span text:style-name="T99_6"><text:s/></text:span><text:span text:style-name="T99_7">to<text:s/>new<text:s/>targeted<text:s/>initiatives.</text:span></text:p>
        </text:list-item>
      </text:list>
      <text:p text:style-name="P100"><text:span text:style-name="T100_1">Recommendations<text:s/>for<text:s/>the</text:span><text:span text:style-name="T100_2"><text:s/>Year<text:s/>Ahead</text:span></text:p>
      <table:table table:style-name="Table4">
        <table:table-column table:style-name="Column15"/>
        <table:table-column table:style-name="Column16"/>
        <table:table-column table:style-name="Column17"/>
        <table:table-header-rows>
          <table:table-row table:style-name="Row9">
            <table:table-cell table:style-name="Cell38">
              <text:p text:style-name="P101"><text:span text:style-name="T101_1">Recommendation</text:span></text:p>
            </table:table-cell>
            <table:table-cell table:style-name="Cell39">
              <text:p text:style-name="P102"><text:span text:style-name="T102_1">Focus<text:s/>/<text:s/>Action<text:s/>Required</text:span></text:p>
            </table:table-cell>
            <table:table-cell table:style-name="Cell40">
              <text:p text:style-name="P103"><text:span text:style-name="T103_1">Who<text:s/></text:span><text:span text:style-name="T103_2">/<text:s/>Timeframe</text:span><text:span text:style-name="T103_3"><text:s/></text:span></text:p>
            </table:table-cell>
          </table:table-row>
        </table:table-header-rows>
        <table:table-row table:style-name="Row10">
          <table:table-cell table:style-name="Cell41">
            <text:list text:style-name="LS21" xml:id="list6">
              <text:list-item>
                <text:p text:style-name="P104"><text:span text:style-name="T104_1">Prioritise<text:s/>implementation<text:s/>and<text:s/>uptake<text:s/>of<text:s/>existing<text:s/>reforms</text:span></text:p>
              </text:list-item>
            </text:list>
          </table:table-cell>
          <table:table-cell table:style-name="Cell42">
            <text:p text:style-name="P105"><text:span text:style-name="T105_1">Concentrate<text:s/>delivery<text:s/>on<text:s/>operationalising<text:s/>agreed<text:s/>reforms<text:s/>(e.g.<text:s/>beneficial<text:s/>ownership<text:s/>enforcement,<text:s/>election<text:s/>preparedness<text:s/>tools,<text:s/>integrity<text:s/>coordination<text:s/>mechanisms),<text:s/>rather<text:s/>than<text:s/>commissioning<text:s/>further<text:s/>diagnostics</text:span></text:p>
          </table:table-cell>
          <table:table-cell table:style-name="Cell43">
            <text:p text:style-name="P106"><text:span text:style-name="T106_1">P</text:span><text:span text:style-name="T106_2">RO</text:span><text:span text:style-name="T106_3">.<text:s/></text:span><text:span text:style-name="T106_4">By<text:s/></text:span><text:span text:style-name="T106_5">March</text:span><text:span text:style-name="T106_6"><text:s/>2026</text:span></text:p>
          </table:table-cell>
        </table:table-row>
        <table:table-row table:style-name="Row11">
          <table:table-cell table:style-name="Cell44">
            <text:list text:style-name="LS21" xml:id="list7" text:continue-list="list6">
              <text:list-item>
                <text:p text:style-name="P107"><text:span text:style-name="T107_1">Embed<text:s/>and<text:s/>sustain<text:s/>coordination<text:s/>mechanisms</text:span></text:p>
              </text:list-item>
            </text:list>
          </table:table-cell>
          <table:table-cell table:style-name="Cell45">
            <text:p text:style-name="P108"><text:span text:style-name="T108_1">Formalise<text:s/>a<text:s/>limited<text:s/>number<text:s/>of<text:s/>high</text:span><text:span text:style-name="T108_2">value<text:s/>coordination<text:s/>platforms<text:s/>with<text:s/>clear<text:s/>institutional<text:s/>hosts,<text:s/>secretariat<text:s/></text:span><text:span text:style-name="T108_3">arrangements,</text:span><text:span text:style-name="T108_4"><text:s/>and<text:s/>ownership<text:s/>to<text:s/>ensure<text:s/>durability<text:s/>beyond<text:s/>programme<text:s/>support</text:span></text:p>
          </table:table-cell>
          <table:table-cell table:style-name="Cell46">
            <text:p text:style-name="P109"><text:span text:style-name="T109_1">P</text:span><text:span text:style-name="T109_2">RO</text:span><text:span text:style-name="T109_3">.<text:s/></text:span><text:span text:style-name="T109_4">By<text:s/>September<text:s/>2026</text:span></text:p>
          </table:table-cell>
        </table:table-row>
        <table:table-row table:style-name="Row12">
          <table:table-cell table:style-name="Cell47">
            <text:list text:style-name="LS21" xml:id="list8" text:continue-list="list6">
              <text:list-item>
                <text:p text:style-name="P110"><text:span text:style-name="T110_1">Strengthen<text:s/>tracking<text:s/>of<text:s/>institutional<text:s/>response<text:s/>and<text:s/></text:span><text:span text:style-name="T110_2">adoption<text:s/>of<text:s/>reform</text:span><text:span text:style-name="T110_3"><text:s/></text:span><text:span text:style-name="T110_4">for<text:s/>sustainability</text:span></text:p>
              </text:list-item>
            </text:list>
          </table:table-cell>
          <table:table-cell table:style-name="Cell48">
            <text:p text:style-name="P111"><text:span text:style-name="T111_1">Work<text:s/>with<text:s/>partners<text:s/>to<text:s/></text:span><text:span text:style-name="T111_2">r</text:span><text:span text:style-name="T111_3">efine<text:s/>MEL<text:s/>systems<text:s/>to<text:s/>monitor</text:span><text:span text:style-name="T111_4"><text:s/>and<text:s/>capture</text:span><text:span text:style-name="T111_5"><text:s/>adoption,<text:s/>use<text:s/>and<text:s/>enforcement</text:span><text:span text:style-name="T111_6"><text:s/></text:span><text:span text:style-name="T111_7">of</text:span><text:span text:style-name="T111_8"><text:s/>e.g.<text:s/>plans<text:s/>implemented,<text:s/>tools<text:s/>used,<text:s/>commitments<text:s/>acted<text:s/>on</text:span><text:span text:style-name="T111_9"><text:s/>-<text:s/></text:span><text:span text:style-name="T111_10"><text:s/></text:span><text:span text:style-name="T111_11">by<text:s/>targeted<text:s/>institutions</text:span><text:span text:style-name="T111_12">.<text:s/></text:span></text:p>
          </table:table-cell>
          <table:table-cell table:style-name="Cell49">
            <text:p text:style-name="P112"><text:span text:style-name="T112_1">PRO</text:span><text:span text:style-name="T112_2">/MEL<text:s/>Adviser</text:span><text:span text:style-name="T112_3"><text:s/></text:span><text:span text:style-name="T112_4">by</text:span><text:span text:style-name="T112_5"><text:s/>August</text:span><text:span text:style-name="T112_6"><text:s/>2026</text:span></text:p>
          </table:table-cell>
        </table:table-row>
        <table:table-row table:style-name="Row13">
          <table:table-cell table:style-name="Cell50">
            <text:list text:style-name="LS21" xml:id="list9" text:continue-list="list6">
              <text:list-item>
                <text:p text:style-name="P113"><text:span text:style-name="T113_1">Consolidate<text:s/>issue</text:span><text:span text:style-name="T113_2">‑based<text:s/>citizen<text:s/>engagement<text:s/>ahead<text:s/>of<text:s/>2027</text:span></text:p>
              </text:list-item>
            </text:list>
          </table:table-cell>
          <table:table-cell table:style-name="Cell51">
            <text:p text:style-name="P114"><text:span text:style-name="T114_1">Shift<text:s/>from<text:s/>broad<text:s/>mobilisation<text:s/>to<text:s/>fewer,<text:s/>consolidated<text:s/>citizen</text:span><text:span text:style-name="T114_2">-led</text:span><text:span text:style-name="T114_3"><text:s/>outputs</text:span><text:span text:style-name="T114_4">,<text:s/>eg.<text:s/></text:span><text:span text:style-name="T114_5">organised<text:s/>citizen<text:s/>groups</text:span><text:span text:style-name="T114_6"><text:s/>/<text:s/>coalitions</text:span><text:span text:style-name="T114_7"><text:s/>should<text:s/>targ</text:span><text:span text:style-name="T114_8">et<text:s/></text:span><text:span text:style-name="T114_9">political<text:s/>part</text:span><text:span text:style-name="T114_10">ies<text:s/>directly<text:s/>to<text:s/>inform<text:s/>their<text:s/>manifestos;<text:s/>CSO<text:s/></text:span><text:span text:style-name="T114_11">policy<text:s/></text:span><text:span text:style-name="T114_12">briefs</text:span><text:span text:style-name="T114_13"><text:s/>to<text:s/>parliament<text:s/>should<text:s/></text:span><text:span text:style-name="T114_14">be<text:s/>aimed<text:s/>at<text:s/></text:span><text:span text:style-name="T114_15">inform</text:span><text:span text:style-name="T114_16">ing</text:span><text:span text:style-name="T114_17"><text:s/>targeted</text:span><text:span text:style-name="T114_18"><text:s/></text:span><text:span text:style-name="T114_19">legislat</text:span><text:span text:style-name="T114_20">ive<text:s/>reforms</text:span><text:span text:style-name="T114_21">.</text:span><text:span text:style-name="T114_22"><text:s/></text:span></text:p>
          </table:table-cell>
          <table:table-cell table:style-name="Cell52">
            <text:p text:style-name="P115"><text:span text:style-name="T115_1">PRO</text:span><text:span text:style-name="T115_2">.<text:s/></text:span><text:span text:style-name="T115_3">By<text:s/>March<text:s/>2027</text:span></text:p>
          </table:table-cell>
        </table:table-row>
        <table:table-row table:style-name="Row14">
          <table:table-cell table:style-name="Cell53">
            <text:list text:style-name="LS21" xml:id="list10" text:continue-list="list6">
              <text:list-item>
                <text:p text:style-name="P116"><text:span text:style-name="T116_1">Recalibrate<text:s/>ambition<text:s/>to<text:s/>the<text:s/>constrained<text:s/></text:span><text:span text:style-name="T116_2">ODA<text:s/></text:span><text:span text:style-name="T116_3">context</text:span></text:p>
              </text:list-item>
            </text:list>
          </table:table-cell>
          <table:table-cell table:style-name="Cell54">
            <text:p text:style-name="P117"><text:span text:style-name="T117_1">Review</text:span><text:span text:style-name="T117_2"><text:s/>the<text:s/>Theory<text:s/>of<text:s/>Change<text:s/>and<text:s/>annual<text:s/>priorities<text:s/>to<text:s/>reflect<text:s/>reduced<text:s/>ODA,<text:s/>compressed<text:s/></text:span><text:span text:style-name="T117_3">implementation</text:span><text:span text:style-name="T117_4"><text:s/>timelines,<text:s/>and<text:s/>realistic<text:s/></text:span><text:span text:style-name="T117_5">intervention<text:s/>approach<text:s/></text:span><text:span text:style-name="T117_6">e.g.</text:span><text:span text:style-name="T117_7"><text:s/></text:span><text:span text:style-name="T117_8">deprioritize<text:s/>adaptive<text:s/>approach<text:s/>to<text:s/>flexible<text:s/>programming</text:span></text:p>
          </table:table-cell>
          <table:table-cell table:style-name="Cell55">
            <text:p text:style-name="P118"><text:span text:style-name="T118_1">PRO</text:span><text:span text:style-name="T118_2">.<text:s/></text:span><text:span text:style-name="T118_3">By<text:s/>Ju</text:span><text:span text:style-name="T118_4">ly</text:span><text:span text:style-name="T118_5">2026</text:span></text:p>
          </table:table-cell>
        </table:table-row>
        <table:table-row table:style-name="Row15">
          <table:table-cell table:style-name="Cell56">
            <text:list text:style-name="LS21" xml:id="list11" text:continue-list="list6">
              <text:list-item>
                <text:p text:style-name="P119"><text:span text:style-name="T119_1">Align</text:span><text:span text:style-name="T119_2"><text:s/></text:span><text:span text:style-name="T119_3">KISP<text:s/></text:span><text:span text:style-name="T119_4">with<text:s/></text:span><text:span text:style-name="T119_5">the<text:s/>new<text:s/>FCDO<text:s/>development<text:s/>approach</text:span><text:span text:style-name="T119_6"><text:s/></text:span></text:p>
              </text:list-item>
            </text:list>
          </table:table-cell>
          <table:table-cell table:style-name="Cell57">
            <text:p text:style-name="P120"><text:span text:style-name="T120_1">Adopt<text:s/>new<text:s/>ways<text:s/>of<text:s/>working<text:s/>by<text:s/></text:span><text:span text:style-name="T120_2">focusing<text:s/>on<text:s/></text:span><text:span text:style-name="T120_3">impactful<text:s/>interventions<text:s/>–<text:s/>for<text:s/>example<text:s/></text:span><text:span text:style-name="T120_4">using<text:s/>more<text:s/>political<text:s/>economy<text:s/>analysis<text:s/>to<text:s/>guide<text:s/>systems<text:s/>strengthening<text:s/>for<text:s/>electoral<text:s/>integrity<text:s/>and<text:s/>institutional<text:s/>accountability</text:span></text:p>
          </table:table-cell>
          <table:table-cell table:style-name="Cell58">
            <text:p text:style-name="P121"><text:span text:style-name="T121_1">SRO<text:s/>and<text:s/>PRO</text:span></text:p>
          </table:table-cell>
        </table:table-row>
        <table:table-row table:style-name="Row16">
          <table:table-cell table:style-name="Cell59">
            <text:p text:style-name="P122"/>
          </table:table-cell>
          <table:table-cell table:style-name="Cell60">
            <text:p text:style-name="P123"/>
          </table:table-cell>
          <table:table-cell table:style-name="Cell61">
            <text:p text:style-name="P124"/>
          </table:table-cell>
        </table:table-row>
        <table:table-row table:style-name="Row17">
          <table:table-cell table:style-name="Cell62">
            <text:p text:style-name="P125"/>
          </table:table-cell>
          <table:table-cell table:style-name="Cell63">
            <text:p text:style-name="P126"/>
          </table:table-cell>
          <table:table-cell table:style-name="Cell64">
            <text:p text:style-name="P127"/>
          </table:table-cell>
        </table:table-row>
      </table:table>
      <text:h text:style-name="P128" text:outline-level="2"><text:span text:style-name="T128_1">B:<text:s/>THEORY<text:s/>OF<text:s/>CHANGE<text:s/>AND<text:s/>PROGRESS<text:s/>TOWARDS<text:s/>OUTCOMES<text:s/></text:span></text:h>
      <text:p text:style-name="P129"/>
      <text:p text:style-name="P130"><text:span text:style-name="T130_1">Summarise<text:s/>the<text:s/>programme’s<text:s/></text:span><text:span text:style-name="T130_2"><text:a xlink:type="simple" xlink:href="https://fcogovuk.sharepoint.com/teams/prof/_layouts/15/Doc.aspx?OR=teams&amp;action=edit&amp;sourcedoc=%7bE730D961-222B-456A-A1B3-DE32308F404E%7d"><text:span text:style-name="T130_3">theory<text:s/>of<text:s/>change</text:span></text:a></text:span><text:span text:style-name="T130_4">,<text:s/>including<text:s/>any<text:s/>changes<text:s/>to<text:s/>outcome<text:s/>and<text:s/>impact<text:s/>indicators<text:s/>from<text:s/>the<text:s/>original<text:s/>business<text:s/>case.<text:s/></text:span></text:p>
      <text:p text:style-name="P131"/>
      <text:p text:style-name="P132"><text:span text:style-name="T132_1">KISP<text:s/>Theory<text:s/>of<text:s/>Change<text:s/>(ToC)</text:span><text:span text:style-name="T132_2"><text:s/></text:span><text:span text:style-name="T132_3">–<text:s/>The<text:s/>ToC<text:s/>recognises<text:s/>that<text:s/>as<text:s/>Kenyan<text:s/>citizens<text:s/>increasingly<text:s/>shift<text:s/>towards<text:s/>issue-based<text:s/>politics</text:span><text:span text:style-name="T132_4"><text:note text:note-class="footnote"><text:note-citation/><text:note-body><text:p text:style-name="P133"><text:span text:style-name="T133_1"><text:s/></text:span><text:span text:style-name="T133_2">Issue-based<text:s/>politics<text:s/>–<text:s/>is<text:s/></text:span><text:span text:style-name="T133_3">politics<text:s/>that</text:span><text:span text:style-name="T133_4"><text:s/>focuses<text:s/>on<text:s/>policies<text:s/></text:span><text:span text:style-name="T133_5">that<text:s/></text:span><text:span text:style-name="T133_6">aim<text:s/>to<text:s/>improve<text:s/>quality<text:s/></text:span><text:span text:style-name="T133_7">of<text:s/></text:span><text:span text:style-name="T133_8">life<text:s/>for<text:s/></text:span><text:span text:style-name="T133_9">citizen</text:span><text:span text:style-name="T133_10">,<text:s/>as<text:s/>opposed<text:s/>to<text:s/></text:span><text:span text:style-name="T133_11">personality<text:s/>/<text:s/>ethnic<text:s/>based<text:s/>political<text:s/>mobilization</text:span><text:span text:style-name="T133_12"><text:s/>rhetorics</text:span><text:span text:style-name="T133_13">.<text:s/>It<text:s/>also<text:s/>entails<text:s/></text:span><text:span text:style-name="T133_14">sustained<text:s/>pressure<text:s/>from<text:s/>organised<text:s/>citizen<text:s/>groups<text:s/>demanding<text:s/>for<text:s/>responsive<text:s/>policies<text:s/>and<text:s/>services</text:span><text:span text:style-name="T133_15">.<text:s/></text:span></text:p></text:note-body></text:note></text:span><text:span text:style-name="T133_16">,<text:s/>opportunities<text:s/>for<text:s/>corruption<text:s/>among<text:s/>those<text:s/>in<text:s/>power<text:s/>must<text:s/>be<text:s/>reduced<text:s/>through<text:s/>the<text:s/>closure<text:s/>of<text:s/>regulatory,<text:s/>policy,<text:s/>and<text:s/>procedural<text:s/>loopholes.<text:s/>If<text:s/>voters<text:s/>and<text:s/>civil<text:s/>society<text:s/>are<text:s/>empowered<text:s/>to<text:s/>hold<text:s/>leaders<text:s/>to<text:s/>account<text:s/>and<text:s/>continue<text:s/>to<text:s/>engage<text:s/>in<text:s/>policymaking<text:s/>along<text:s/>issue-based<text:s/>lines,<text:s/>while<text:s/>politicians<text:s/>and<text:s/>political<text:s/>parties<text:s/>develop<text:s/>a<text:s/>stronger<text:s/>understanding<text:s/>of<text:s/>voter<text:s/>preferences,<text:s/>then<text:s/>the<text:s/>motivation<text:s/>for<text:s/>politicians<text:s/>to<text:s/>campaign<text:s/>along<text:s/>ethnic<text:s/>or<text:s/>other<text:s/>socially<text:s/>divisive<text:s/>lines<text:s/>will<text:s/>diminish,<text:s/>as<text:s/>such<text:s/>approaches<text:s/>will<text:s/>no<text:s/>longer<text:s/>attract<text:s/>electoral<text:s/>support.<text:s/>Furthermore,<text:s/>the<text:s/>fear<text:s/>of<text:s/>retribution<text:s/>will<text:s/>serve<text:s/>as<text:s/>a<text:s/>deterrent<text:s/>to<text:s/>corrupt<text:s/>practices.<text:s/>As<text:s/>this<text:s/>shift<text:s/>takes<text:s/>root,<text:s/>broader<text:s/>behavioural<text:s/></text:span><text:span text:style-name="T133_17">change,</text:span><text:span text:style-name="T133_18"><text:s/>and<text:s/>a<text:s/>move<text:s/>away<text:s/>from<text:s/>clientelism,<text:s/>patronage,<text:s/>and<text:s/>entitlement<text:s/>can<text:s/>be<text:s/>expected<text:s/>among<text:s/>political<text:s/>actors<text:s/>and<text:s/>the<text:s/>wider<text:s/>public</text:span><text:span text:style-name="T133_19"><text:s/>(refer<text:s/></text:span><text:span text:style-name="T133_20">to<text:s/>annex<text:s/>A<text:s/>for<text:s/>the<text:s/>ToC<text:s/>diagram)</text:span><text:span text:style-name="T133_21">.<text:s/></text:span></text:p>
      <text:p text:style-name="P134"/>
      <text:p text:style-name="P135"><text:span text:style-name="T135_1">Theory<text:s/>of<text:s/>Change<text:s/>Evaluation</text:span><text:span text:style-name="T135_2"><text:s/></text:span><text:span text:style-name="T135_3">–<text:s/>The<text:s/>ToC<text:s/>underpinning<text:s/>KISP<text:s/>remains<text:s/>relevant<text:s/>and<text:s/>fit<text:s/>for<text:s/>purpose</text:span><text:span text:style-name="T135_4"><text:s/>for<text:s/>purpose<text:s/>of<text:s/>this<text:s/>review,<text:s/>but<text:s/>a<text:s/>review<text:s/>is<text:s/>recommended<text:s/>going<text:s/>into<text:s/>year<text:s/>2<text:s/>to<text:s/>fit<text:s/>ambition<text:s/>under<text:s/>the<text:s/>new<text:s/>ODA<text:s/>funding</text:span><text:span text:style-name="T135_5">.<text:s/>By<text:s/>prioritising<text:s/>the<text:s/>reduction<text:s/>of<text:s/>opportunities<text:s/>for<text:s/>corruption,<text:s/>strengthening<text:s/>electoral<text:s/>integrity,<text:s/>empowering<text:s/>voters<text:s/>and<text:s/>civil<text:s/>society,<text:s/>and<text:s/>improving<text:s/>politicians’<text:s/>understanding<text:s/>of<text:s/>voter<text:s/>preferences,<text:s/>the<text:s/>programme<text:s/>discourages<text:s/>divisive<text:s/>campaigning<text:s/>and<text:s/>corrupt<text:s/>practices.<text:s/>These<text:s/>principles<text:s/>align<text:s/>with<text:s/>the<text:s/>ongoing<text:s/>transition<text:s/>towards<text:s/>issue-based<text:s/>politics<text:s/>in<text:s/>Kenya.<text:s/></text:span></text:p>
      <text:p text:style-name="P136"/>
      <text:p text:style-name="P137"><text:span text:style-name="T137_1">Nevertheless,<text:s/>several<text:s/>challenges<text:s/>persist.<text:s/>While<text:s/>some<text:s/>reforms<text:s/>initiated<text:s/>during<text:s/>this<text:s/>period<text:s/>show<text:s/>promise<text:s/>in<text:s/>closing<text:s/>loopholes<text:s/>that<text:s/>enable<text:s/>corruption,<text:s/>illicit<text:s/>financial<text:s/>flows,<text:s/>and<text:s/>electoral<text:s/>malpractices,<text:s/>entrenched<text:s/>patronage<text:s/>systems<text:s/>remain<text:s/>deeply<text:s/>rooted.<text:s/>The<text:s/>effectiveness<text:s/>of<text:s/>efforts<text:s/>to<text:s/>build<text:s/>the<text:s/>capacity<text:s/>of<text:s/>political<text:s/>parties<text:s/>and<text:s/>politicians<text:s/>to<text:s/>engage<text:s/>in<text:s/>issue-based<text:s/>politics<text:s/>is<text:s/>uneven,<text:s/>with<text:s/>some<text:s/>actors<text:s/>resistant<text:s/>to<text:s/>new<text:s/>approaches.<text:s/>Additionally,<text:s/>digital<text:s/>platforms<text:s/>exert<text:s/>an<text:s/>increasing<text:s/>influence<text:s/>on<text:s/>political<text:s/>behaviour,<text:s/>presenting<text:s/>both<text:s/>opportunities<text:s/>for<text:s/>enhanced<text:s/>accountability<text:s/>and<text:s/>risks<text:s/>of<text:s/>further<text:s/>division<text:s/>or<text:s/>the<text:s/>perpetuation<text:s/>of<text:s/>political<text:s/>violence<text:s/>and<text:s/>goon<text:s/>culture.<text:s/>Economic<text:s/>conditions<text:s/>and<text:s/>international<text:s/>dynamics<text:s/>also<text:s/>continue<text:s/>to<text:s/>shape<text:s/>the<text:s/>local<text:s/>context<text:s/>and<text:s/>present<text:s/>further<text:s/>uncertainties.<text:s/></text:span></text:p>
      <text:p text:style-name="P138"/>
      <text:p text:style-name="P139"><text:span text:style-name="T139_1">The<text:s/>KISP<text:s/>Theory<text:s/>of<text:s/>Change<text:s/>is<text:s/>grounded<text:s/>in<text:s/>several<text:s/>key<text:s/>assumptions:<text:s/>firstly,<text:s/>that<text:s/>successful<text:s/>reforms<text:s/>require<text:s/>credible<text:s/>leadership<text:s/>or<text:s/>top-down<text:s/>drivers;<text:s/>secondly,<text:s/>that<text:s/>ongoing<text:s/>economic<text:s/>growth<text:s/>and<text:s/>diversification<text:s/>in<text:s/>Kenya<text:s/>will<text:s/>incentivise<text:s/>rules-based<text:s/>governance<text:s/>among<text:s/>citizens<text:s/>and<text:s/>businesses;<text:s/>thirdly,<text:s/>that<text:s/>an<text:s/>expanding<text:s/>tax<text:s/>base<text:s/>will<text:s/>reshape<text:s/>the<text:s/>relationship<text:s/>between<text:s/>the<text:s/>state<text:s/>and<text:s/>society;<text:s/>fourthly,<text:s/>that<text:s/>strengthening<text:s/>institutional<text:s/>capacity<text:s/>will<text:s/>improve<text:s/>the<text:s/>delivery<text:s/>of<text:s/>essential<text:s/>public<text:s/>services;<text:s/>and<text:s/>finally,<text:s/>that<text:s/>real<text:s/>change<text:s/>depends<text:s/>on<text:s/>the<text:s/>presence<text:s/>of<text:s/>capability,<text:s/>opportunity,<text:s/>and<text:s/>motivation<text:s/>within<text:s/>the<text:s/>political<text:s/>system<text:s/>to<text:s/>tackle<text:s/>entrenched<text:s/>corruption<text:s/>and<text:s/>shift<text:s/>social<text:s/>norms.<text:s/>While<text:s/>these<text:s/>assumptions<text:s/>largely<text:s/>remain<text:s/>valid,<text:s/>their<text:s/>effectiveness<text:s/>is<text:s/>constrained<text:s/>by<text:s/>the<text:s/>short<text:s/>duration<text:s/>of<text:s/>programme<text:s/>implementation,<text:s/>persistent<text:s/>patronage,<text:s/>and<text:s/>the<text:s/>complex<text:s/>effects<text:s/>of<text:s/>digital<text:s/>platforms.<text:s/>These<text:s/>factors<text:s/>suggest<text:s/>that<text:s/>the<text:s/>underlying<text:s/>assumptions<text:s/>require<text:s/>regular<text:s/>reassessment<text:s/>to<text:s/>ensure<text:s/>they<text:s/>remain<text:s/>relevant<text:s/>in<text:s/>Kenya’s<text:s/>evolving<text:s/>political<text:s/>and<text:s/>social<text:s/>landscape.<text:s/></text:span></text:p>
      <text:p text:style-name="P140"/>
      <text:p text:style-name="P141"><text:span text:style-name="T141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41_2"><text:s/></text:span><text:span text:style-name="T141_3"><text:s/></text:span></text:p>
      <text:p text:style-name="P142"/>
      <text:p text:style-name="P143"><text:span text:style-name="T143_1">Considering</text:span><text:span text:style-name="T143_2"><text:s/>the<text:s/>reduced<text:s/>ODA<text:s/>context<text:s/>outlined<text:s/>above,<text:s/>this<text:s/>annual<text:s/>review<text:s/>recommends<text:s/>a<text:s/>revision<text:s/>of<text:s/>the<text:s/>Theory<text:s/>of<text:s/>Change</text:span><text:span text:style-name="T143_3"><text:s/>to<text:s/>reflect<text:s/></text:span><text:span text:style-name="T143_4">the<text:s/>new<text:s/>realities</text:span><text:span text:style-name="T143_5">.<text:s/></text:span><text:span text:style-name="T143_6">For<text:s/>example,<text:s/>r</text:span><text:span text:style-name="T143_7">ather<text:s/>than<text:s/>pursuing<text:s/>long-term<text:s/>systemic<text:s/>transformation,<text:s/>the<text:s/>focus<text:s/>should<text:s/>shift<text:s/>to<text:s/>prioritising<text:s/>immediate<text:s/>institutional<text:s/></text:span><text:span text:style-name="T143_8">reforms</text:span><text:span text:style-name="T143_9">.<text:s/>Key<text:s/>priorities<text:s/></text:span><text:span text:style-name="T143_10">to<text:s/></text:span><text:span text:style-name="T143_11">include<text:s/>strengthening<text:s/>the<text:s/>capacity<text:s/>of<text:s/>the<text:s/>IEBC<text:s/>to<text:s/>ensure<text:s/>credible<text:s/>elections<text:s/>in<text:s/>2027,<text:s/>empowering<text:s/>citizens<text:s/>to<text:s/>consolidate<text:s/>issue-based<text:s/>politics</text:span><text:span text:style-name="T143_12"><text:s/></text:span><text:span text:style-name="T143_13">by<text:s/></text:span><text:span text:style-name="T143_14">directing<text:s/>their<text:s/>conversations<text:s/></text:span><text:span text:style-name="T143_15">with<text:s/>politicians</text:span><text:span text:style-name="T143_16"><text:s/>to<text:s/>focus<text:s/>on<text:s/>policies<text:s/>that<text:s/>will<text:s/>enhance<text:s/>their<text:s/>quality<text:s/>of<text:s/>life</text:span><text:span text:style-name="T143_17">,<text:s/>including<text:s/></text:span><text:span text:style-name="T143_18">promoting<text:s/>women’s<text:s/>participation<text:s/>in<text:s/>political<text:s/>leadership—and<text:s/>bolstering<text:s/>other<text:s/>relevant<text:s/>institutions<text:s/>to<text:s/>support<text:s/></text:span><text:span text:style-name="T143_19">Kenya</text:span><text:span text:style-name="T143_20"><text:s/>addressing<text:s/>its</text:span><text:span text:style-name="T143_21"><text:s/>FATF<text:s/></text:span><text:span text:style-name="T143_22">Action<text:s/>Plan</text:span><text:span text:style-name="T143_23">,<text:s/>among<text:s/>other</text:span><text:span text:style-name="T143_24">s</text:span><text:span text:style-name="T143_25">.<text:s/></text:span></text:p>
      <text:p text:style-name="P144"/>
      <text:p text:style-name="P145"><text:span text:style-name="T145_1">Being<text:s/>the<text:s/>first<text:s/>year<text:s/>of<text:s/>implementation,<text:s/>t</text:span><text:span text:style-name="T145_2">he<text:s/>programme<text:s/></text:span><text:span text:style-name="T145_3">had<text:s/>a<text:s/>good<text:s/>start<text:s/>and<text:s/></text:span><text:span text:style-name="T145_4">has<text:s/>laid<text:s/>a<text:s/>strong<text:s/>foundation<text:s/>towards<text:s/></text:span><text:span text:style-name="T145_5">achieving<text:s/></text:span><text:span text:style-name="T145_6">long<text:s/>term<text:s/></text:span><text:span text:style-name="T145_7">outcomes</text:span><text:span text:style-name="T145_8">.<text:s/></text:span><text:span text:style-name="T145_9">There’s<text:s/></text:span><text:span text:style-name="T145_10">significant<text:s/>progress<text:s/>evident</text:span><text:span text:style-name="T145_11"><text:s/>in<text:s/>contributing<text:s/>to</text:span><text:span text:style-name="T145_12">wards<text:s/>Outcome<text:s/>1</text:span><text:span text:style-name="T145_13"><text:s/>-</text:span><text:span text:style-name="T145_14"><text:s/></text:span><text:span text:style-name="T145_15">strengthening<text:s/>of<text:s/>legal<text:s/>and<text:s/>policy<text:s/>frameworks<text:s/>aimed<text:s/>at<text:s/>tackling<text:s/>corruption<text:s/>and<text:s/>illicit<text:s/>finance</text:span><text:span text:style-name="T145_16"><text:s/>–<text:s/></text:span><text:span text:style-name="T145_17">e.g.</text:span><text:span text:style-name="T145_18"><text:s/>KISP<text:s/></text:span><text:span text:style-name="T145_19">contributed<text:s/>t</text:span><text:span text:style-name="T145_20">o</text:span><text:span text:style-name="T145_21"><text:s/>development<text:s/>of<text:s/>the<text:s/>Trust<text:s/>Administration<text:s/>Bill’s<text:s/>policy<text:s/>framework</text:span><text:span text:style-name="T145_22">,</text:span><text:span text:style-name="T145_23"><text:s/>Public<text:s/>Debt<text:s/>Management<text:s/>Bill</text:span><text:span text:style-name="T145_24">;</text:span><text:span text:style-name="T145_25"><text:s/>as<text:s/>well<text:s/>as<text:s/>efforts<text:s/>to<text:s/>enhance<text:s/>electoral<text:s/>integrity</text:span><text:span text:style-name="T145_26"><text:s/>–<text:s/></text:span><text:span text:style-name="T145_27">e.g.</text:span><text:span text:style-name="T145_28"><text:s/></text:span><text:span text:style-name="T145_29">supporting<text:s/>IEBC<text:s/>to<text:s/>put</text:span><text:span text:style-name="T145_30"><text:s/>in<text:s/>place<text:s/>an<text:s/>effective<text:s/>elections<text:s/>operations<text:s/>plan</text:span><text:span text:style-name="T145_31">.<text:s/>Nevertheless,<text:s/>persistent<text:s/>challenges<text:s/>such<text:s/>as<text:s/>entrenched<text:s/>patronage<text:s/>networks<text:s/>and<text:s/>inconsistent<text:s/>uptake<text:s/>of<text:s/>reforms<text:s/>continue<text:s/>to<text:s/>impede<text:s/>progress.<text:s/>The<text:s/>increasing<text:s/>prominence<text:s/>of<text:s/>digital<text:s/>platforms<text:s/>presents<text:s/>both<text:s/>new<text:s/>opportunities<text:s/>for<text:s/>accountability<text:s/>and<text:s/>fresh<text:s/>risks<text:s/>that<text:s/>require<text:s/></text:span><text:span text:style-name="T145_32">flexible</text:span><text:span text:style-name="T145_33">,<text:s/>responsive<text:s/>strategies.</text:span></text:p>
      <text:p text:style-name="P146"/>
      <text:p text:style-name="P147"><text:span text:style-name="T147_1">Although<text:s/>outputs<text:s/></text:span><text:span text:style-name="T147_2">have<text:s/>been<text:s/></text:span><text:span text:style-name="T147_3">delivered,<text:s/>the<text:s/>translation<text:s/>of<text:s/>these<text:s/>achievements<text:s/>into<text:s/>sustained<text:s/>long-term<text:s/>impact<text:s/>is<text:s/>not<text:s/>yet<text:s/>guaranteed<text:s/></text:span><text:span text:style-name="T147_4">as<text:s/>it<text:s/>is<text:s/>too<text:s/>early<text:s/>to<text:s/>measure</text:span><text:span text:style-name="T147_5">.<text:s/></text:span><text:span text:style-name="T147_6">In<text:s/>addition,<text:s/>p</text:span><text:span text:style-name="T147_7">ersistent<text:s/>challenges<text:s/>remain,<text:s/></text:span><text:span text:style-name="T147_8">notably<text:s/>entrenched<text:s/>patronage<text:s/>networks<text:s/>and<text:s/>inconsistent<text:s/>uptake<text:s/>of<text:s/>reforms<text:s/>across<text:s/>institutions.<text:s/>The<text:s/>increasing<text:s/>use<text:s/>of<text:s/>digital<text:s/>platforms<text:s/>presents<text:s/>both<text:s/>opportunities<text:s/>to<text:s/>strengthen<text:s/>accountability<text:s/>and<text:s/>new<text:s/>risks,<text:s/>requiring<text:s/>flexible<text:s/>responses.<text:s/></text:span></text:p>
      <text:p text:style-name="P148"/>
      <text:p text:style-name="P149"><text:span text:style-name="T149_1">Justify<text:s/>whether<text:s/>the<text:s/>programme<text:s/>should<text:s/>continue,<text:s/>based<text:s/>on<text:s/>its<text:s/>own<text:s/>merits<text:s/>and<text:s/>in<text:s/>the<text:s/>context<text:s/>of<text:s/>the<text:s/>wider<text:s/></text:span><text:span text:style-name="T149_2">portfolio.</text:span><text:span text:style-name="T149_3"><text:s/></text:span></text:p>
      <text:p text:style-name="P150"/>
      <text:p text:style-name="P151"><text:span text:style-name="T151_1">The<text:s/>programme<text:s/>should<text:s/></text:span><text:span text:style-name="T151_2">continue</text:span><text:span text:style-name="T151_3">;</text:span><text:span text:style-name="T151_4"><text:s/></text:span><text:span text:style-name="T151_5">it<text:s/>has<text:s/>demonstrated</text:span><text:span text:style-name="T151_6"><text:s/></text:span><text:span text:style-name="T151_7">continued<text:s/>progress</text:span><text:span text:style-name="T151_8"><text:s/>in<text:s/>strengthening<text:s/>legal<text:s/>and<text:s/>policy<text:s/>frameworks<text:s/>to<text:s/>combat<text:s/>corruption<text:s/>and<text:s/>illicit<text:s/>finance,<text:s/>as<text:s/>well<text:s/>as<text:s/></text:span><text:span text:style-name="T151_9">making<text:s/>positive<text:s/></text:span><text:span text:style-name="T151_10">contributions<text:s/>to<text:s/>electoral<text:s/>integrity<text:s/>and<text:s/>institutional<text:s/>capacity<text:s/>building.<text:s/></text:span><text:span text:style-name="T151_11">Looking<text:s/>ahead,<text:s/>the<text:s/>programme<text:s/>will<text:s/>prioritise<text:s/>providing<text:s/>short-term<text:s/>institutional<text:s/>support,<text:s/>with<text:s/>a<text:s/>particular<text:s/>focus<text:s/>on<text:s/>ensuring<text:s/></text:span><text:span text:style-name="T151_12">peaceful<text:s/>and<text:s/></text:span><text:span text:style-name="T151_13">credible</text:span><text:span text:style-name="T151_14"><text:s/>2027<text:s/>elections<text:s/>and<text:s/>enhancing<text:s/>the<text:s/>capacity<text:s/>of<text:s/>key</text:span><text:span text:style-name="T151_15"><text:s/>governance</text:span><text:span text:style-name="T151_16"><text:s/>institutions</text:span><text:span text:style-name="T151_17"><text:s/>including<text:s/></text:span><text:span text:style-name="T151_18">IEBC,<text:s/>BRS,<text:s/></text:span><text:span text:style-name="T151_19">National<text:s/>Police<text:s/>Service<text:s/></text:span><text:span text:style-name="T151_20">(</text:span><text:span text:style-name="T151_21">NPS</text:span><text:span text:style-name="T151_22"><text:s/></text:span><text:span text:style-name="T151_23">-<text:s/></text:span><text:span text:style-name="T151_24">election</text:span><text:span text:style-name="T151_25"><text:s/>security</text:span><text:span text:style-name="T151_26">)</text:span><text:span text:style-name="T151_27">,<text:s/>etc</text:span><text:span text:style-name="T151_28">.<text:s/>There<text:s/>will<text:s/>also<text:s/>be<text:s/>a<text:s/>concerted<text:s/>effort<text:s/>to<text:s/>embed<text:s/>issue-based<text:s/>politics<text:s/>and<text:s/>to<text:s/>advance<text:s/>the<text:s/>leadership<text:s/>of<text:s/>women<text:s/>in<text:s/>political<text:s/>spaces.<text:s/></text:span></text:p>
      <text:p text:style-name="P152"/>
      <text:p text:style-name="P153"><text:span text:style-name="T153_1">While<text:s/>challenges<text:s/>remain—particularly<text:s/>in<text:s/>overcoming<text:s/>entrenched<text:s/>patronage<text:s/>and<text:s/>adapting<text:s/>to<text:s/>the<text:s/>evolving<text:s/>influence<text:s/>of<text:s/>digital<text:s/></text:span><text:span text:style-name="T153_2">platforms,<text:s/></text:span><text:span text:style-name="T153_3">the<text:s/>programme’s<text:s/></text:span><text:span text:style-name="T153_4">output<text:s/>provides</text:span><text:span text:style-name="T153_5"><text:s/>a<text:s/>critical<text:s/>foundation<text:s/>for<text:s/>achieving<text:s/>longer-term<text:s/>governance<text:s/>reforms.<text:s/>Its<text:s/>alignment<text:s/>with<text:s/></text:span><text:span text:style-name="T153_6">Kenya<text:s/></text:span><text:span text:style-name="T153_7">–<text:s/>UK<text:s/>strategic<text:s/>priorities</text:span><text:span text:style-name="T153_8">,<text:s/>particularly<text:s/>in<text:s/></text:span><text:span text:style-name="T153_9">contributing<text:s/>to<text:s/>an<text:s/>enabling<text:s/>environment<text:s/></text:span><text:span text:style-name="T153_10">for<text:s/></text:span><text:span text:style-name="T153_11">stability<text:s/>and<text:s/></text:span><text:span text:style-name="T153_12">growth</text:span><text:span text:style-name="T153_13"><text:s/>is<text:s/>crucial</text:span><text:span text:style-name="T153_14">.<text:s/>Given<text:s/>the<text:s/>ongoing<text:s/>need<text:s/>for<text:s/>immediate<text:s/>institutional<text:s/></text:span><text:span text:style-name="T153_15">strengthening<text:s/></text:span><text:span text:style-name="T153_16">on<text:s/>elections</text:span><text:span text:style-name="T153_17">,</text:span><text:span text:style-name="T153_18"><text:s/>FATF<text:s/></text:span><text:span text:style-name="T153_19">compli</text:span><text:span text:style-name="T153_20">ance<text:s/></text:span><text:span text:style-name="T153_21">and<text:s/></text:span><text:span text:style-name="T153_22">issue-based</text:span><text:span text:style-name="T153_23"><text:s/></text:span><text:span text:style-name="T153_24">engagements</text:span><text:span text:style-name="T153_25"><text:s/>planned<text:s/>for<text:s/>the<text:s/>year<text:s/>ahead,<text:s/>the<text:s/>programme<text:s/>remains<text:s/>relevant<text:s/>and<text:s/>well-placed<text:s/>to<text:s/>deliver<text:s/>meaningful<text:s/>results,<text:s/>justifying<text:s/>its<text:s/>continuation<text:s/></text:span><text:span text:style-name="T153_26">now</text:span><text:span text:style-name="T153_27">.<text:s/></text:span></text:p>
      <text:p text:style-name="P154"/>
      <text:p text:style-name="P155"><text:span text:style-name="T155_1">The<text:s/>available<text:s/>evidence<text:s/>indicates<text:s/>that<text:s/>the<text:s/>programme<text:s/>continues<text:s/>to<text:s/>represent<text:s/></text:span><text:span text:style-name="T155_2">substantial<text:s/>value</text:span><text:span text:style-name="T155_3"><text:s/>for<text:s/>money,<text:s/>as<text:s/>it<text:s/></text:span><text:span text:style-name="T155_4">delivers</text:span><text:span text:style-name="T155_5"><text:s/>key<text:s/>outputs<text:s/>that<text:s/>align<text:s/>with<text:s/>its<text:s/>intended<text:s/>outcomes,<text:s/>particularly<text:s/>in<text:s/>strengthening<text:s/>governance<text:s/>structures<text:s/>and<text:s/>supporting<text:s/>credible<text:s/>electoral<text:s/>processes.<text:s/></text:span><text:span text:style-name="T155_6">However,<text:s/></text:span><text:span text:style-name="T155_7">some</text:span><text:span text:style-name="T155_8"><text:s/>constraints<text:s/>remain,<text:s/>which<text:s/>will<text:s/>need<text:s/>to<text:s/>be<text:s/>continually<text:s/>monitored:<text:s/></text:span><text:span text:style-name="T155_9">including<text:s/>the<text:s/>need<text:s/>for<text:s/>regular<text:s/>reassessment<text:s/>of<text:s/>underlying<text:s/>assumptions<text:s/>and<text:s/>adaptation<text:s/>to<text:s/>emerging<text:s/></text:span><text:span text:style-name="T155_10">risks,<text:s/></text:span><text:span text:style-name="T155_11">the<text:s/>programme’s<text:s/>ongoing<text:s/></text:span><text:span text:style-name="T155_12">responsiveness,</text:span><text:span text:style-name="T155_13"><text:s/>and<text:s/></text:span><text:span text:style-name="T155_14">continuing<text:s/>a<text:s/></text:span><text:span text:style-name="T155_15">targeted<text:s/>focus<text:s/>on<text:s/>institutional<text:s/>support<text:s/></text:span><text:span text:style-name="T155_16">to<text:s/>maximize</text:span><text:span text:style-name="T155_17"><text:s/></text:span><text:span text:style-name="T155_18">efficiency</text:span><text:span text:style-name="T155_19"><text:s/>and<text:s/>effectiveness.<text:s/></text:span></text:p>
      <text:p text:style-name="P156"/>
      <text:p text:style-name="P157"/>
      <text:h text:style-name="P158" text:outline-level="2"><text:span text:style-name="T158_1">C.<text:s/>DETAILED<text:s/>OUTPUT<text:s/>SCORING</text:span><text:span text:style-name="T158_2"><text:s/></text:span></text:h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8">
          <table:table-cell table:style-name="Cell65">
            <text:p text:style-name="P159"><text:span text:style-name="T159_1">Output<text:s/>Title<text:s/></text:span></text:p>
          </table:table-cell>
          <table:table-cell table:style-name="Cell66" table:number-columns-spanned="4">
            <text:p text:style-name="P160"><text:span text:style-name="T160_1">Delivery<text:s/>-<text:s/></text:span><text:span text:style-name="T160_2">Strengthened<text:s/>legal<text:s/>&amp;<text:s/>policy<text:s/>frameworks<text:s/>and<text:s/>processes<text:s/>to<text:s/>tackle<text:s/>corruption<text:s/>&amp;<text:s/>illicit<text:s/>finance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67" table:number-columns-spanned="2">
            <text:p text:style-name="P161"><text:span text:style-name="T161_1">Output<text:s/>number:<text:s/></text:span></text:p>
          </table:table-cell>
          <table:covered-table-cell/>
          <table:table-cell table:style-name="Cell68">
            <text:p text:style-name="P162"><text:span text:style-name="T162_1">1</text:span></text:p>
          </table:table-cell>
          <table:table-cell table:style-name="Cell69">
            <text:p text:style-name="P163"><text:span text:style-name="T163_1">Output<text:s/>Score:<text:s/></text:span></text:p>
          </table:table-cell>
          <table:table-cell table:style-name="Cell70">
            <text:p text:style-name="P164"><text:span text:style-name="T164_1">A</text:span></text:p>
          </table:table-cell>
        </table:table-row>
        <table:table-row table:style-name="Row20">
          <table:table-cell table:style-name="Cell71" table:number-columns-spanned="2">
            <text:p text:style-name="P165"><text:span text:style-name="T165_1">Impact<text:s/>weighting<text:s/>(%):<text:s text:c="2"/></text:span></text:p>
          </table:table-cell>
          <table:covered-table-cell/>
          <table:table-cell table:style-name="Cell72">
            <text:p text:style-name="P166"><text:span text:style-name="T166_1">20%</text:span></text:p>
          </table:table-cell>
          <table:table-cell table:style-name="Cell73">
            <text:p text:style-name="P167"><text:span text:style-name="T167_1">Weighting<text:s/>revised<text:s/>since<text:s/>last<text:s/>AR?<text:s/></text:span></text:p>
          </table:table-cell>
          <table:table-cell table:style-name="Cell74">
            <text:p text:style-name="P168"><text:span text:style-name="T168_1">No<text:s/></text:span></text:p>
          </table:table-cell>
        </table:table-row>
      </table:table>
      <text:p text:style-name="P169"/>
      <table:table table:style-name="Table6">
        <table:table-column table:style-name="Column23"/>
        <table:table-column table:style-name="Column24"/>
        <table:table-column table:style-name="Column25"/>
        <table:table-row table:style-name="Row21">
          <table:table-cell table:style-name="Cell75">
            <text:p text:style-name="P170"><text:span text:style-name="T170_1">Indicator(s)</text:span></text:p>
          </table:table-cell>
          <table:table-cell table:style-name="Cell76">
            <text:p text:style-name="P171"><text:span text:style-name="T171_1">Milestone(s)<text:s/>for<text:s/>this<text:s/>review</text:span></text:p>
          </table:table-cell>
          <table:table-cell table:style-name="Cell77">
            <text:p text:style-name="P172"><text:span text:style-name="T172_1">Progress<text:s/></text:span></text:p>
          </table:table-cell>
        </table:table-row>
        <table:table-row table:style-name="Row22">
          <table:table-cell table:style-name="Cell78" table:number-rows-spanned="3">
            <text:p text:style-name="P173"><text:span text:style-name="T173_1">1.1<text:s/>Progress<text:s/>in<text:s/>legal<text:s/>and<text:s/>policy<text:s/>reforms<text:s/>initiated,<text:s/>passed,<text:s/>or<text:s/>implemented<text:s/>with<text:s/>KISP<text:s/>support<text:s/>targeting<text:s/>corruption<text:s/>and<text:s/>illicit<text:s/>finance</text:span></text:p>
          </table:table-cell>
          <table:table-cell table:style-name="Cell79">
            <text:p text:style-name="P174"><text:span text:style-name="T174_1">At<text:s/>least<text:s/>2<text:s/>legal<text:s/>and<text:s/>policy<text:s/>reforms<text:s/>progressed<text:s/>with<text:s/>KISP<text:s/>support<text:s/>(trust<text:s/>administration<text:s/>bill<text:s/>and<text:s/>regulation,<text:s/>wealth<text:s/>declarations,<text:s/>Conflict<text:s/>of<text:s/>Interest<text:s/>regulations)</text:span></text:p>
            <text:p text:style-name="P175"/>
          </table:table-cell>
          <table:table-cell table:style-name="Cell80">
            <text:p text:style-name="P176"><text:span text:style-name="T176_1">Moderately<text:s/>exceeded</text:span><text:span text:style-name="T176_2"><text:s/>expectations</text:span><text:span text:style-name="T176_3">.</text:span><text:span text:style-name="T176_4"><text:s/></text:span></text:p>
            <text:list text:style-name="LS3" xml:id="list12">
              <text:list-item>
                <text:p text:style-name="P177"><text:span text:style-name="T177_1">On<text:s/>trust<text:s/>administration,<text:s/></text:span><text:span text:style-name="T177_2">KISP<text:s/></text:span><text:span text:style-name="T177_3">supported<text:s/>reforms<text:s/>to<text:s/>the<text:s/>Trust<text:s/>Administration<text:s/>Bill<text:s/>by<text:s/>commissioning</text:span><text:span text:style-name="T177_4"><text:s/>a</text:span><text:span text:style-name="T177_5"><text:s/>background<text:s/>assessment<text:s/>and<text:s/>diagnostic<text:s/>study<text:s/></text:span><text:span text:style-name="T177_6">that<text:s/></text:span><text:span text:style-name="T177_7">analysed<text:s/>regulatory<text:s/>gaps,<text:s/>FATF</text:span><text:span text:style-name="T177_8">related<text:s/>risks,</text:span><text:span text:style-name="T177_9"><text:s/>and<text:s/></text:span><text:span text:style-name="T177_10">implementation<text:s/>challenges,<text:s/>thereby<text:s/>strengthening<text:s/>the<text:s/>evidence<text:s/>base<text:s/>informing</text:span><text:span text:style-name="T177_11"><text:s/>the<text:s/>emerging<text:s/>policy<text:s/>framework<text:s/></text:span><text:span text:style-name="T177_12">to<text:s/>be<text:s/>finalised<text:s/>and</text:span><text:span text:style-name="T177_13"><text:s/>submitted<text:s/>alongside<text:s/>the<text:s/>Bill</text:span><text:span text:style-name="T177_14"><text:s/>to<text:s/>the<text:s/></text:span><text:span text:style-name="T177_15">Attorney<text:s/>General</text:span><text:span text:style-name="T177_16"><text:s/>(by<text:s/>30<text:s/>April<text:s/>2026)<text:s/>for<text:s/>Cabinet<text:s/>and<text:s/>parliamentary<text:s/>processing.</text:span></text:p>
              </text:list-item>
              <text:list-item>
                <text:p text:style-name="P178"><text:span text:style-name="T178_1">In<text:s/>public<text:s/>debt<text:s/>governance,<text:s/>KISP<text:s/></text:span><text:span text:style-name="T178_2">also<text:s/>supported<text:s/>reform<text:s/>of<text:s/>the<text:s/>Public<text:s/>Debt<text:s/>Management<text:s/>Bill<text:s/>by<text:s/>convening<text:s/>mu</text:span><text:span text:style-name="T178_3">lti</text:span><text:span text:style-name="T178_4">-</text:span><text:span text:style-name="T178_5">stakeholder<text:s/>consultations<text:s/>and<text:s/>providing<text:s/>evidence</text:span><text:span text:style-name="T178_6"><text:s/></text:span><text:span text:style-name="T178_7">based<text:s/>analytical<text:s/>inputs<text:s/>that<text:s/>informed<text:s/>parliamentary<text:s/>committee<text:s/>deliberations<text:s/>and<text:s/>recommendations<text:s/>on<text:s/>transparency,<text:s/>oversight,<text:s/>and<text:s/>reporting.</text:span></text:p>
              </text:list-item>
            </text:list>
            <text:p text:style-name="P179"/>
          </table:table-cell>
        </table:table-row>
        <table:table-row table:style-name="Row23">
          <table:covered-table-cell table:style-name="Cell81">
            <text:p text:style-name="P180"/>
          </table:covered-table-cell>
          <table:table-cell table:style-name="Cell82">
            <text:p text:style-name="P181"><text:span text:style-name="T181_1">Increased<text:s/>compliance,<text:s/>implementation,<text:s/>and<text:s/>use<text:s/>of<text:s/>eGP<text:s/>system<text:s/>by<text:s/>procuring<text:s/>entities<text:s/>(based<text:s/>on<text:s/>%<text:s/>of<text:s/>public<text:s/>procurement<text:s/>transactions<text:s/>processed<text:s/>via<text:s/>e-GP)<text:s/></text:span></text:p>
            <text:p text:style-name="P182"><text:span text:style-name="T182_1">30%<text:s/>procurement<text:s/>via<text:s/>e.GP</text:span></text:p>
          </table:table-cell>
          <table:table-cell table:style-name="Cell83">
            <text:p text:style-name="P183"><text:span text:style-name="T183_1">Substantially<text:s/></text:span><text:span text:style-name="T183_2">did<text:s/>not<text:s/>meet<text:s/>expectations.</text:span><text:span text:style-name="T183_3"><text:s/></text:span></text:p>
            <text:p text:style-name="P184"/>
            <text:p text:style-name="P185"><text:span text:style-name="T185_1">KISP<text:s/></text:span><text:span text:style-name="T185_2">commissioned<text:s/>and<text:s/>delivered</text:span><text:span text:style-name="T185_3"><text:s/>an<text:s/>eGP<text:s/>Strategic<text:s/>Advisory<text:s/>Paper</text:span><text:span text:style-name="T185_4">,<text:s/>including<text:s/></text:span><text:span text:style-name="T185_5">communications</text:span><text:span text:style-name="T185_6"><text:s/>and<text:s/>change</text:span><text:span text:style-name="T185_7"><text:s/></text:span><text:span text:style-name="T185_8">management<text:s/>strategy</text:span><text:span text:style-name="T185_9">,</text:span><text:span text:style-name="T185_10"><text:s/></text:span><text:span text:style-name="T185_11">informed<text:s/>by<text:s/></text:span><text:span text:style-name="T185_12">a<text:s/></text:span><text:span text:style-name="T185_13">Political<text:s/>Economy<text:s/>Analysis</text:span><text:span text:style-name="T185_14"><text:s/></text:span><text:span text:style-name="T185_15">to<text:s/>address<text:s/>resistance<text:s/>and<text:s/>behavioural<text:s/>barriers<text:s/>to<text:s/>uptake.</text:span><text:span text:style-name="T185_16"><text:s/>Adoption<text:s/>of<text:s/>e</text:span><text:span text:style-name="T185_17">GP<text:s/>was<text:s/>constrained<text:s/>by<text:s/>a<text:s/>court<text:s/>decision<text:s/>suspending<text:s/>mandatory<text:s/>use,<text:s/>which<text:s/>led<text:s/>some<text:s/>MDAs,<text:s/>county<text:s/>governments,<text:s/>and<text:s/>schools<text:s/>to<text:s/>revert<text:s/>to<text:s/>manual<text:s/>procurement,<text:s/>limiting<text:s/>uptake<text:s/>and<text:s/>compliance.</text:span><text:span text:style-name="T185_18"><text:s/>However,<text:s/>the<text:s/>milestone<text:s/>target<text:s/>of<text:s/>30%<text:s/>of<text:s/>procurement<text:s/>transactions<text:s/></text:span><text:span text:style-name="T185_19">processed<text:s/>via<text:s/>eGP<text:s/>was<text:s/></text:span><text:span text:style-name="T185_20">not<text:s/>measurable<text:s/>due<text:s/>to<text:s/>the<text:s/>absence<text:s/>of<text:s/>a<text:s/>baseline,<text:s/>lack<text:s/>of<text:s/>an<text:s/>end</text:span><text:span text:style-name="T185_21">Year<text:s/>1<text:s/>measurement,<text:s/>and<text:s/>no<text:s/>published<text:s/>aggregate<text:s/>transaction<text:s/>data.<text:s/>As<text:s/>a<text:s/>result,<text:s/>while<text:s/>enabling<text:s/>actions<text:s/>were<text:s/>delivered,<text:s/>the<text:s/>milestone<text:s/>outcome<text:s/>could<text:s/>not<text:s/>be<text:s/>verified,<text:s/>and<text:s/>KISP<text:s/>prioritised<text:s/>analytical<text:s/>and<text:s/>change</text:span><text:span text:style-name="T185_22">management<text:s/>support<text:s/>as<text:s/>the<text:s/>most<text:s/>feasible<text:s/>contribution<text:s/>during<text:s/>the<text:s/>review<text:s/>period.</text:span></text:p>
            <text:p text:style-name="P186"/>
          </table:table-cell>
        </table:table-row>
        <table:table-row table:style-name="Row24">
          <table:covered-table-cell table:style-name="Cell84">
            <text:p text:style-name="P187"/>
          </table:covered-table-cell>
          <table:table-cell table:style-name="Cell85">
            <text:p text:style-name="P188"><text:span text:style-name="T188_1">An<text:s/>Integrity<text:s/>vetting<text:s/>framework<text:s/>that<text:s/>secures<text:s/>buy-in<text:s/>from<text:s/>implementing<text:s/>institutions.</text:span></text:p>
          </table:table-cell>
          <table:table-cell table:style-name="Cell86">
            <text:p text:style-name="P189"><text:span text:style-name="T189_1">Moderately<text:s/>did<text:s/>not<text:s/>meet<text:s/></text:span><text:span text:style-name="T189_2">expectations.</text:span><text:span text:style-name="T189_3"><text:line-break/></text:span></text:p>
            <text:p text:style-name="P190"><text:span text:style-name="T190_1">KISP<text:s/></text:span><text:span text:style-name="T190_2">commissioned<text:s/>and<text:s/>completed</text:span><text:span text:style-name="T190_3"><text:s/>a<text:s/></text:span><text:span text:style-name="T190_4">Political<text:s/>Economy<text:s/>Analysis<text:s/></text:span><text:span text:style-name="T190_5">(PEA)<text:s/></text:span><text:span text:style-name="T190_6">on<text:s/>leadership<text:s/>and<text:s/>integrity<text:s/>vetting</text:span><text:span text:style-name="T190_7">,<text:s/>which<text:s/></text:span><text:span text:style-name="T190_8">identified<text:s/>fragmented<text:s/>mandates</text:span><text:span text:style-name="T190_9">,</text:span><text:span text:style-name="T190_10"><text:s/>politicised<text:s/>enforcement,<text:s/>and<text:s/></text:span><text:span text:style-name="T190_11">weak<text:s/>coordination<text:s/>as<text:s/>core<text:s/>constraints.<text:s/>The<text:s/>PEA<text:s/>produced<text:s/>politically<text:s/>feasible</text:span><text:span text:style-name="T190_12"><text:s/>recommendations<text:s/></text:span><text:span text:style-name="T190_13">to<text:s/>strengthen</text:span><text:span text:style-name="T190_14"><text:s/>vetting<text:s/></text:span><text:span text:style-name="T190_15">through<text:s/></text:span><text:span text:style-name="T190_16">administrative<text:s/>and<text:s/>coordination<text:s/>measures<text:s/>rather<text:s/>than<text:s/>legislative<text:s/>overhaul.<text:s/></text:span><text:span text:style-name="T190_17">While<text:s/></text:span><text:span text:style-name="T190_18">no<text:s/>vetting</text:span><text:span text:style-name="T190_19"><text:s/>framework<text:s/>was<text:s/></text:span><text:span text:style-name="T190_20">developed</text:span><text:span text:style-name="T190_21"><text:s/>during<text:s/></text:span><text:span text:style-name="T190_22">the<text:s/>review</text:span><text:span text:style-name="T190_23"><text:s/>period</text:span><text:span text:style-name="T190_24">,</text:span><text:span text:style-name="T190_25"><text:s/>the<text:s/>depth<text:s/>of<text:s/>analysis<text:s/>and<text:s/>coalition</text:span><text:span text:style-name="T190_26"><text:s/></text:span><text:span text:style-name="T190_27">building<text:s/>significantly<text:s/>reduced<text:s/>delivery<text:s/>risk<text:s/>for<text:s/>next</text:span><text:span text:style-name="T190_28"><text:s/></text:span><text:span text:style-name="T190_29">phase<text:s/>implementation.</text:span></text:p>
            <text:p text:style-name="P191"/>
          </table:table-cell>
        </table:table-row>
        <table:table-row table:style-name="Row25">
          <table:table-cell table:style-name="Cell87">
            <text:p text:style-name="P192"><text:span text:style-name="T192_1">1.2.<text:s/>Compliance<text:s/>rate<text:s/>with<text:s/>beneficial<text:s/>ownership<text:s/>standards</text:span></text:p>
          </table:table-cell>
          <table:table-cell table:style-name="Cell88">
            <text:p text:style-name="P193"><text:span text:style-name="T193_1">Gradual<text:s/>increase<text:s/>in<text:s/>compliance<text:s/>with<text:s/>BO<text:s/>standards<text:s/>by<text:s/>users<text:s/>and<text:s/>BRS</text:span></text:p>
            <text:p text:style-name="P194"/>
            <text:p text:style-name="P195"/>
            <text:p text:style-name="P196"/>
            <text:p text:style-name="P197"/>
            <text:p text:style-name="P198"><text:span text:style-name="T198_1">BO<text:s/>risk<text:s/>assessment<text:s/>tools<text:s/>developed<text:s/>and<text:s/>adopted<text:s/>by<text:s/>BRS<text:s/>and<text:s/>stakeholders</text:span></text:p>
            <text:p text:style-name="P199"/>
            <text:p text:style-name="P200"/>
            <text:p text:style-name="P201"><text:span text:style-name="T201_1">BRS<text:s/>increases<text:s/>its<text:s/>stakeholder<text:s/>engagement<text:s/>initiatives<text:s/>to<text:s/>build<text:s/>awareness<text:s/>on<text:s/>BO<text:s/>standards</text:span></text:p>
            <text:p text:style-name="P202"/>
            <text:p text:style-name="P203"/>
            <text:p text:style-name="P204"><text:span text:style-name="T204_1">BO<text:s/>register/records<text:s/>management<text:s/>protocols<text:s/>and<text:s/>tools<text:s/>are<text:s/>enhanced<text:s/>and<text:s/>deployed.</text:span></text:p>
            <text:p text:style-name="P205"/>
          </table:table-cell>
          <table:table-cell table:style-name="Cell89">
            <text:list text:style-name="LS2" xml:id="list14">
              <text:list-item>
                <text:p text:style-name="P206"><text:span text:style-name="T206_1">Met</text:span><text:span text:style-name="T206_2"><text:s/>expectation</text:span><text:span text:style-name="T206_3">s</text:span><text:span text:style-name="T206_4">.</text:span><text:span text:style-name="T206_5"><text:s/></text:span><text:span text:style-name="T206_6">KISP<text:s/>provided<text:s/>hands</text:span><text:span text:style-name="T206_7">‑</text:span><text:span text:style-name="T206_8">on<text:s/>technical<text:s/>assistance<text:s/>to<text:s/>the<text:s/>Business<text:s/>Registration<text:s/>Service<text:s/>(BRS)<text:s/>to<text:s/>conduct<text:s/>a<text:s/>structured<text:s/>BO<text:s/>register<text:s/>audit<text:s/>and<text:s/>clean</text:span><text:span text:style-name="T206_9">‑</text:span><text:span text:style-name="T206_10">up,<text:s/>reviewing<text:s/>over<text:s/>4,000<text:s/>company<text:s/>records.<text:s/>BRS,<text:s/>with<text:s/>KISP<text:s/>support,<text:s/>corrected<text:s/>approximately<text:s/>72%<text:s/>of<text:s/>identified<text:s/>data<text:s/>gaps,<text:s/>demonstrating<text:s/>improved<text:s/>compliance<text:s/>and<text:s/>institutional<text:s/>practice.</text:span></text:p>
              </text:list-item>
            </text:list>
            <text:p text:style-name="P207"/>
            <text:list text:style-name="LS2" xml:id="list15">
              <text:list-item>
                <text:p text:style-name="P208"><text:span text:style-name="T208_1">Met<text:s/>expectation</text:span><text:span text:style-name="T208_2">s</text:span><text:span text:style-name="T208_3">.</text:span><text:span text:style-name="T208_4"><text:s/></text:span><text:span text:style-name="T208_5">KISP<text:s/></text:span><text:span text:style-name="T208_6">commissioned<text:s/>technical<text:s/>expertise</text:span><text:span text:style-name="T208_7"><text:s/>and<text:s/></text:span><text:span text:style-name="T208_8">worked<text:s/>with<text:s/>BRS<text:s/>compliance<text:s/>teams<text:s/>to<text:s/>develop<text:s/>and<text:s/>pilot</text:span><text:span text:style-name="T208_9"><text:s/>risk</text:span><text:span text:style-name="T208_10">-</text:span><text:span text:style-name="T208_11">based<text:s/>BO<text:s/>supervision<text:s/>tools,<text:s/>shifting<text:s/>BRS<text:s/>from<text:s/>blanket<text:s/>checks<text:s/>to<text:s/>targeted,<text:s/>intelligence</text:span><text:span text:style-name="T208_12"><text:s/></text:span><text:span text:style-name="T208_13">led<text:s/>reviews</text:span><text:span text:style-name="T208_14"><text:s/>aligned</text:span><text:span text:style-name="T208_15"><text:s/>with<text:s/></text:span><text:span text:style-name="T208_16">A</text:span><text:span text:style-name="T208_17">n</text:span><text:span text:style-name="T208_18">ti-Money<text:s/>Laundering/Countering</text:span><text:span text:style-name="T208_19"><text:s/>the</text:span><text:span text:style-name="T208_20"><text:s/>Financing<text:s/>of<text:s/>Terrorism<text:s/>(</text:span><text:span text:style-name="T208_21">AML/CFT</text:span><text:span text:style-name="T208_22">)</text:span><text:span text:style-name="T208_23"><text:s/>good<text:s/>practice.</text:span></text:p>
              </text:list-item>
            </text:list>
            <text:p text:style-name="P209"/>
            <text:list text:style-name="LS2" xml:id="list16">
              <text:list-item>
                <text:p text:style-name="P210"><text:span text:style-name="T210_1">M</text:span><text:span text:style-name="T210_2">et<text:s/>expecta</text:span><text:span text:style-name="T210_3">t</text:span><text:span text:style-name="T210_4">ion</text:span><text:span text:style-name="T210_5">s</text:span><text:span text:style-name="T210_6">.</text:span><text:span text:style-name="T210_7"><text:s/></text:span><text:span text:style-name="T210_8">KISP<text:s/>supported<text:s/>BRS<text:s/>to<text:s/>design<text:s/>and<text:s/>deliver<text:s/>targeted<text:s/>sensitisation<text:s/>forums<text:s/>with<text:s/>legal<text:s/>professionals,<text:s/>company<text:s/>secretaries,<text:s/></text:span><text:span text:style-name="T210_9">accountants,</text:span><text:span text:style-name="T210_10"><text:s/>and<text:s/>bankers,<text:s/>complemented<text:s/>by<text:s/>radio<text:s/>campaigns<text:s/>reaching<text:s/>approximately<text:s/>4.2<text:s/>million<text:s/>listeners.<text:s/>Parallel<text:s/>monitoring<text:s/>recorded<text:s/>a<text:s/>5%<text:s/>increase<text:s/>in<text:s/>calls<text:s/>to<text:s/>the<text:s/>BRS<text:s/>contact<text:s/>centre<text:s/>seeking<text:s/>compliance<text:s/>guidance.</text:span></text:p>
              </text:list-item>
            </text:list>
            <text:p text:style-name="P211"/>
            <text:list text:style-name="LS2" xml:id="list17">
              <text:list-item>
                <text:p text:style-name="P212"><text:span text:style-name="T212_1">Met<text:s/>expectation</text:span><text:span text:style-name="T212_2">s</text:span><text:span text:style-name="T212_3">.</text:span><text:span text:style-name="T212_4"><text:s/></text:span><text:span text:style-name="T212_5">Diagnostic<text:s/>work<text:s/>identified<text:s/>weaknesses<text:s/>in<text:s/>BO<text:s/>records<text:s/>management,<text:s/>including<text:s/>inconsistent<text:s/>validation<text:s/>and<text:s/>weak<text:s/>internal<text:s/>workflows.<text:s/></text:span><text:span text:style-name="T212_6">KISP<text:s/>provided<text:s/>technical<text:s/>support<text:s/>to<text:s/>review<text:s/>and<text:s/>strengthen<text:s/>BO<text:s/></text:span><text:span text:style-name="T212_7">records</text:span><text:span text:style-name="T212_8"><text:s/></text:span><text:span text:style-name="T212_9">management</text:span><text:span text:style-name="T212_10"><text:s/>workflows,<text:s/>including<text:s/>standardised<text:s/>validation,<text:s/></text:span><text:span text:style-name="T212_11">escalation,</text:span><text:span text:style-name="T212_12"><text:s/>and<text:s/></text:span><text:span text:style-name="T212_13">data</text:span><text:span text:style-name="T212_14"><text:s/></text:span><text:span text:style-name="T212_15">cleaning</text:span><text:span text:style-name="T212_16"><text:s/>processes,<text:s/>which<text:s/>were<text:s/>operationalised<text:s/>within<text:s/>BRS<text:s/>systems.</text:span></text:p>
              </text:list-item>
            </text:list>
          </table:table-cell>
        </table:table-row>
        <table:table-row table:style-name="Row26">
          <table:table-cell table:style-name="Cell90">
            <text:p text:style-name="P213"><text:span text:style-name="T213_1">1.3<text:s/>Actions<text:s/>taken<text:s/>to<text:s/>prevent<text:s/>the<text:s/>misuse<text:s/>of<text:s/>high-risk<text:s/>sectors<text:s/>for<text:s/>money<text:s/>laundering<text:s/>and<text:s/>corruption</text:span></text:p>
            <text:p text:style-name="P214"/>
          </table:table-cell>
          <table:table-cell table:style-name="Cell91">
            <text:p text:style-name="P215"><text:span text:style-name="T215_1">Governance<text:s/>review<text:s/>of<text:s/>high-risk<text:s/>sector<text:s/>completed<text:s/>with<text:s/>recommendations<text:s/>agreed<text:s/>by<text:s/>key<text:s/>parties.</text:span></text:p>
            <text:p text:style-name="P216"/>
          </table:table-cell>
          <table:table-cell table:style-name="Cell92">
            <text:p text:style-name="P217"><text:span text:style-name="T217_1">Met<text:s/>expectation</text:span><text:span text:style-name="T217_2">s</text:span><text:span text:style-name="T217_3">.</text:span></text:p>
            <text:p text:style-name="P218"/>
            <text:p text:style-name="P219"><text:span text:style-name="T219_1">KISP<text:s/>commissioned<text:s/>and<text:s/>supported<text:s/>completion<text:s/>and<text:s/>validation<text:s/>of<text:s/>a<text:s/>Legal<text:s/>Sector<text:s/>Governance<text:s/>Assessment,<text:s/>identifying<text:s/>disciplinary<text:s/>backlogs,<text:s/>fragmented<text:s/>AML<text:s/>data<text:s/></text:span><text:span text:style-name="T219_2">systems,</text:span><text:span text:style-name="T219_3"><text:s/>and<text:s/>weak<text:s/>supervision<text:s/>in<text:s/>the<text:s/>legal<text:s/>profession.<text:s/>KISP<text:s/>then<text:s/>facilitated<text:s/>validation<text:s/>discussions<text:s/>with<text:s/>the<text:s/>Law<text:s/>Society<text:s/>of<text:s/>Kenya,<text:s/>Judiciary<text:s/>and<text:s/>Financial<text:s/>Reporting<text:s/>Centre,<text:s/>resulting<text:s/>in<text:s/>agreement<text:s/>on<text:s/>priority<text:s/>corrective<text:s/>actions,<text:s/>including<text:s/>data<text:s/>harmonisation,<text:s/>piloting<text:s/>digital<text:s/>disciplinary<text:s/></text:span><text:span text:style-name="T219_4">case</text:span><text:span text:style-name="T219_5"><text:s/></text:span><text:span text:style-name="T219_6">management</text:span><text:span text:style-name="T219_7"><text:s/>systems,<text:s/>development<text:s/>of<text:s/></text:span><text:span text:style-name="T219_8">risk</text:span><text:span text:style-name="T219_9">-</text:span><text:span text:style-name="T219_10">based</text:span><text:span text:style-name="T219_11"><text:s/>AML<text:s/>supervision<text:s/>guidance,<text:s/>and<text:s/>initiation<text:s/>of<text:s/>amendments<text:s/>to<text:s/>the<text:s/>Advocates<text:s/>Act<text:s/>and<text:s/>LSK<text:s/>Act.<text:s/></text:span></text:p>
          </table:table-cell>
        </table:table-row>
      </table:table>
      <text:p text:style-name="P220"><text:span text:style-name="T220_1"><text:s/></text:span></text:p>
      <text:p text:style-name="P221"><text:span text:style-name="T221_1">Briefly<text:s/>describe<text:s/>the<text:s/>output’s<text:s/>activities<text:s/>and<text:s/>provide<text:s/>supporting<text:s/>narrative<text:s/>for<text:s/>the<text:s/>score.</text:span><text:span text:style-name="T221_2"><text:s/></text:span></text:p>
      <text:p text:style-name="P222"/>
      <text:p text:style-name="P223"><text:span text:style-name="T223_1">Output<text:s/>1<text:s/>focused<text:s/>on<text:s/>strengthening<text:s/>Kenya’s<text:s/>legal,<text:s/>policy</text:span><text:span text:style-name="T223_2">,</text:span><text:span text:style-name="T223_3"><text:s/>and<text:s/></text:span><text:span text:style-name="T223_4">system<text:s/>foundations</text:span><text:span text:style-name="T223_5"><text:s/>to<text:s/>reduce<text:s/>corruption<text:s/>and<text:s/>illicit<text:s/>finance,<text:s/>with<text:s/>delivery<text:s/></text:span><text:span text:style-name="T223_6">centred<text:s/>on<text:s/></text:span><text:span text:style-name="T223_7">beneficial<text:s/>ownership</text:span><text:span text:style-name="T223_8"><text:s/>transparency,</text:span><text:span text:style-name="T223_9"><text:s/>targeted<text:s/>legal<text:s/>reforms<text:s/>(trust<text:s/>administration<text:s/>and<text:s/>public<text:s/>debt<text:s/>governance),<text:s/>FATF</text:span><text:span text:style-name="T223_10">‑</text:span><text:span text:style-name="T223_11">related<text:s/>high</text:span><text:span text:style-name="T223_12">‑</text:span><text:span text:style-name="T223_13">risk<text:s/></text:span><text:span text:style-name="T223_14">sectors</text:span><text:span text:style-name="T223_15">,<text:s/>and<text:s/>preventive<text:s/>integrity<text:s/>systems</text:span><text:span text:style-name="T223_16">.</text:span><text:span text:style-name="T223_17"><text:s/>Overall,<text:s/>the<text:s/>output<text:s/>is<text:s/>on<text:s/>track<text:s/>to<text:s/>meet<text:s/>end</text:span><text:span text:style-name="T223_18">‑</text:span><text:span text:style-name="T223_19">of</text:span><text:span text:style-name="T223_20">‑</text:span><text:span text:style-name="T223_21">programme<text:s/>objectives,<text:s/>with<text:s/>several<text:s/>milestones<text:s/>met<text:s/>for<text:s/>a<text:s/>first<text:s/>Annual<text:s/>Review<text:s/>and<text:s/>credible<text:s/>pathways<text:s/>established<text:s/>where<text:s/>delivery<text:s/>was<text:s/>constrained<text:s/>by<text:s/>external<text:s/>factors.</text:span></text:p>
      <text:p text:style-name="P224"/>
      <text:p text:style-name="P225"><text:span text:style-name="T225_1">Indicator<text:s/>1.1:<text:s/>Progress<text:s/>in<text:s/>legal<text:s/>and<text:s/>policy<text:s/>reforms<text:s/>targeting<text:s/>corruption<text:s/>and<text:s/>illicit<text:s/>finance</text:span></text:p>
      <text:p text:style-name="P226"><text:span text:style-name="T226_1">KISP<text:s/>progressed<text:s/>priority<text:s/>legal<text:s/>and<text:s/>policy<text:s/>reforms<text:s/>in<text:s/>line<text:s/>with<text:s/>the<text:s/>milestone<text:s/>requirement—</text:span><text:span text:style-name="T226_2">that<text:s/>reforms<text:s/>be<text:s/>progressed</text:span><text:span text:style-name="T226_3">,<text:s/>not<text:s/>necessarily<text:s/>adopted—through<text:s/>evidence<text:s/>generation,<text:s/>technical<text:s/>assistance,<text:s/>and<text:s/>convening.<text:s/>On<text:s/>trust<text:s/>administration,<text:s/>KISP<text:s/>commissioned<text:s/>a<text:s/>background<text:s/>assessment<text:s/>and<text:s/>diagnostic<text:s/>study<text:s/>analysing<text:s/>regulatory<text:s/>gaps,<text:s/>FATF</text:span><text:span text:style-name="T226_4">related<text:s/>risks,<text:s/>and<text:s/>implementation<text:s/>challenges,<text:s/>strengthening<text:s/>the<text:s/>evidence<text:s/>base<text:s/>informing<text:s/>the<text:s/>emerging<text:s/>policy<text:s/>framework<text:s/>to<text:s/>be<text:s/>finalised<text:s/>in<text:s/>Year<text:s/>2<text:s/>and<text:s/>submitted<text:s/>alongside<text:s/>the<text:s/>Bill.<text:s/>While<text:s/>public<text:s/>participation<text:s/>on<text:s/>the<text:s/>draft<text:s/>Trust<text:s/>Administration<text:s/>Bill<text:s/>was<text:s/>led<text:s/>by<text:s/>GoK<text:s/>actors,<text:s/>the<text:s/>Bill<text:s/>progressed<text:s/>to<text:s/>consolidation<text:s/>and<text:s/>is<text:s/>being<text:s/>transmitted<text:s/>to<text:s/>the<text:s/></text:span><text:span text:style-name="T226_5">Attorney<text:s/>General</text:span><text:span text:style-name="T226_6"><text:s/>by<text:s/>30<text:s/>April<text:s/>2026.<text:s/>On<text:s/>public<text:s/>debt<text:s/>governance,<text:s/>KISP<text:s/>convened<text:s/>multi</text:span><text:span text:style-name="T226_7">stakeholder<text:s/>consultations<text:s/>and<text:s/>provided<text:s/>analytical<text:s/>inputs<text:s/>that<text:s/>directly<text:s/>informed<text:s/>parliamentary<text:s/>committee<text:s/>deliberations<text:s/>on<text:s/>the<text:s/>Public<text:s/>Debt<text:s/>Management<text:s/>Bill;<text:s/>committee<text:s/>recommendations<text:s/>explicitly<text:s/>referenced<text:s/>KISP</text:span><text:span text:style-name="T226_8">supported<text:s/>evidence,<text:s/>complemented<text:s/>by<text:s/>civic<text:s/>petitions<text:s/>and<text:s/>memoranda<text:s/>supported<text:s/>through<text:s/>CSO<text:s/>partners.</text:span></text:p>
      <text:p text:style-name="P227"><text:span text:style-name="T227_1">Progress<text:s/>was<text:s/>also<text:s/>made<text:s/>on<text:s/>implementation<text:s/>readiness<text:s/>for<text:s/>related<text:s/>integrity<text:s/>frameworks.<text:s/>Although<text:s/>KISP<text:s/>did<text:s/>not<text:s/>contribute<text:s/>to<text:s/>drafting<text:s/>the<text:s/>Conflict</text:span><text:span text:style-name="T227_2">of</text:span><text:span text:style-name="T227_3">Interest<text:s/>Act<text:s/>or<text:s/>regulations,<text:s/>it<text:s/>provided<text:s/>technical<text:s/>inputs<text:s/>to<text:s/>EACC</text:span><text:span text:style-name="T227_4">led<text:s/>discussions<text:s/>on<text:s/></text:span><text:span text:style-name="T227_5">risk-based</text:span><text:span text:style-name="T227_6"><text:s/>automation<text:s/>of<text:s/>disclosures<text:s/>(DIALs),<text:s/>improving<text:s/>institutional<text:s/>preparedness<text:s/>beyond<text:s/>formal<text:s/>enactment.<text:s/>These<text:s/>actions<text:s/>supported<text:s/>progression<text:s/>of<text:s/>reform<text:s/>processes<text:s/>but<text:s/>are<text:s/>not<text:s/>counted<text:s/>toward<text:s/>the<text:s/>legislative<text:s/>milestone.</text:span></text:p>
      <text:p text:style-name="P228"><text:span text:style-name="T228_1"><text:line-break/></text:span><text:span text:style-name="T228_2">KISP<text:s/>progressed<text:s/>this<text:s/>milestone<text:s/>by<text:s/>focusing<text:s/>on<text:s/></text:span><text:span text:style-name="T228_3">change<text:s/>management</text:span><text:span text:style-name="T228_4"><text:s/>and<text:s/>political<text:s/>economy<text:s/>informed<text:s/>analysis</text:span><text:span text:style-name="T228_5">,<text:s/></text:span><text:span text:style-name="T228_6">rather</text:span><text:span text:style-name="T228_7"><text:s/>than<text:s/>system<text:s/>rollout,<text:s/>commissioning<text:s/>and<text:s/></text:span><text:span text:style-name="T228_8">delivering<text:s/>an<text:s/>e</text:span><text:span text:style-name="T228_9">GP<text:s/>Strategic<text:s/>Advisory<text:s/>Paper<text:s/>with<text:s/></text:span><text:span text:style-name="T228_10">communications</text:span><text:span text:style-name="T228_11"><text:s/>and<text:s/></text:span><text:span text:style-name="T228_12">change<text:s/>management</text:span><text:span text:style-name="T228_13"><text:s/>strategy</text:span><text:span text:style-name="T228_14">.<text:s/>The<text:s/>analysis<text:s/>identified<text:s/>resistance,<text:s/>incentive<text:s/>misalignment,<text:s/>usability<text:s/>challenges,<text:s/>and<text:s/>legal<text:s/>uncertainty<text:s/>as<text:s/>key<text:s/>barriers<text:s/>to<text:s/>uptake.<text:s/>Adoption<text:s/>of<text:s/>e</text:span><text:span text:style-name="T228_15">GP<text:s/>was<text:s/>constrained<text:s/>by<text:s/>a<text:s/>High<text:s/>Court<text:s/>decision<text:s/>suspending<text:s/>mandatory<text:s/>use<text:s/>of<text:s/>the<text:s/>system,<text:s/>which<text:s/>led<text:s/>some<text:s/>MDAs,<text:s/>county<text:s/>governments,<text:s/>and<text:s/>schools<text:s/>to<text:s/>revert<text:s/>to<text:s/>manual<text:s/>procurement,<text:s/>limiting<text:s/>uptake<text:s/>and<text:s/>compliance<text:s/>trends.<text:s/>As<text:s/>a<text:s/>result,<text:s/>the<text:s/>milestone<text:s/>target<text:s/>of<text:s/>a<text:s/>30%<text:s/>increase<text:s/>in<text:s/>procurement<text:s/>transactions<text:s/>processed<text:s/>via<text:s/>e</text:span><text:span text:style-name="T228_16">GP<text:s/>was<text:s/>not<text:s/>measured,<text:s/>as<text:s/>there<text:s/>was<text:s/>no<text:s/>baseline<text:s/>at<text:s/></text:span><text:span text:style-name="T228_17">programme<text:s/>start,<text:s/>and<text:s/>no<text:s/>end<text:s/>of<text:s/>year<text:s/>measurement.<text:s/>There<text:s/>was<text:s/>also<text:s/>no<text:s/>published<text:s/>aggregate<text:s/>or<text:s/></text:span><text:span text:style-name="T228_18">timeseries</text:span><text:span text:style-name="T228_19"><text:s/>transaction<text:s/>data<text:s/>available<text:s/>from<text:s/>the<text:s/>e</text:span><text:span text:style-name="T228_20">GP<text:s/>portal,<text:s/>the<text:s/>Public<text:s/></text:span><text:span text:style-name="T228_21">P</text:span><text:span text:style-name="T228_22">rocurement<text:s/>information<text:s/>Portal<text:s/>(PPIP)<text:s/>or<text:s/>the<text:s/>National<text:s/>Treasury,<text:s/>or<text:s/>PPRA<text:s/>websites.<text:s/>While<text:s/>enabling<text:s/>actions<text:s/>were<text:s/>delivered,<text:s/>the<text:s/>milestone<text:s/>outcome<text:s/>could<text:s/>therefore<text:s/>not<text:s/>be<text:s/>verified,<text:s/>validating<text:s/>KISP’s<text:s/>decision<text:s/>to<text:s/>prioritise<text:s/>analytical<text:s/>and<text:s/></text:span><text:span text:style-name="T228_23">change<text:s/>management</text:span><text:span text:style-name="T228_24"><text:s/>support<text:s/>as<text:s/>the<text:s/>most<text:s/>feasible<text:s/>contribution<text:s/>during<text:s/>the<text:s/>review<text:s/>period,<text:s/>pending<text:s/>legal<text:s/>clarity.</text:span><text:span text:style-name="T228_25"><text:s/>This<text:s/>experience<text:s/>confirmed<text:s/>that<text:s/>political<text:s/>acceptance<text:s/>and<text:s/>incentives,<text:s/>rather<text:s/>than<text:s/>system<text:s/>availability,<text:s/>are<text:s/>the<text:s/>binding<text:s/>constraints,<text:s/>validating<text:s/>the<text:s/>programme’s<text:s/>sequencing<text:s/>of<text:s/></text:span><text:span text:style-name="T228_26">adoption<text:s/>focused</text:span><text:span text:style-name="T228_27"><text:s/>interventions<text:s/>for<text:s/>Year<text:s/>2,<text:s/>subject<text:s/>to<text:s/>legal<text:s/>clarity.</text:span><text:span text:style-name="T228_28"><text:s/></text:span><text:span text:style-name="T228_29">The<text:s/>World<text:s/>Bank<text:s/>has<text:s/>included<text:s/>the<text:s/>legislative<text:s/>adoption<text:s/>of<text:s/>e-GP<text:s/>as<text:s/>a<text:s/>condition<text:s/>of<text:s/></text:span><text:span text:style-name="T228_30">its<text:s/>programming.</text:span><text:span text:style-name="T228_31"><text:s/>We<text:s/>will<text:s/>continue<text:s/>to<text:s/>engage<text:s/>with<text:s/>the<text:s/>World<text:s/>Bank<text:s/>to<text:s/>ensure<text:s/>that<text:s/></text:span><text:span text:style-name="T228_32">the<text:s/>condition<text:s/>reflects<text:s/>the<text:s/>current<text:s/>status<text:s/>of<text:s/>the<text:s/>e-GP<text:s/>system.</text:span></text:p>
      <text:p text:style-name="P229"><text:span text:style-name="T229_1"><text:s/></text:span></text:p>
      <text:p text:style-name="P230"><text:span text:style-name="T230_1">KISP<text:s/>progressed<text:s/>th</text:span><text:span text:style-name="T230_2">e</text:span><text:span text:style-name="T230_3"><text:s/>milestone<text:s/></text:span><text:span text:style-name="T230_4">of<text:s/>developing<text:s/>a</text:span><text:span text:style-name="T230_5">n<text:s/></text:span><text:span text:style-name="T230_6">i</text:span><text:span text:style-name="T230_7">ntegrity<text:s/>vetting<text:s/>framework<text:s/>that<text:s/>secures<text:s/>buy-in<text:s/>from<text:s/>implementing<text:s/>institutions,<text:s/></text:span><text:span text:style-name="T230_8">by<text:s/></text:span><text:span text:style-name="T230_9">commissioning<text:s/>and<text:s/>completing<text:s/>a<text:s/>Political<text:s/>Economy<text:s/>Analysis<text:s/>(PEA)</text:span><text:span text:style-name="T230_10"><text:s/>on<text:s/>leadership<text:s/>and<text:s/>integrity<text:s/>vetting<text:s/>and<text:s/>convening<text:s/>consultative<text:s/>forums<text:s/>to<text:s/>validate<text:s/>findings<text:s/>with<text:s/>oversight<text:s/>institutions<text:s/>and<text:s/>stakeholders.<text:s/>While<text:s/>a<text:s/>vetting<text:s/>framework<text:s/>was<text:s/></text:span><text:span text:style-name="T230_11">not<text:s/>developed<text:s/>or<text:s/>operationalised<text:s/>within<text:s/>the<text:s/>period<text:s/>due<text:s/>to<text:s/>time<text:s/>constraints</text:span><text:span text:style-name="T230_12">,<text:s/>the<text:s/>analysis<text:s/></text:span><text:span text:style-name="T230_13">clarified<text:s/>reform</text:span><text:span text:style-name="T230_14"><text:s/>pathways<text:s/>focused<text:s/>on<text:s/>administrative<text:s/>coordination<text:s/>rather<text:s/>than<text:s/>legislative<text:s/>overhaul.<text:s/>This<text:s/>preparatory<text:s/>work<text:s/></text:span><text:span text:style-name="T230_15">advanced<text:s/>the<text:s/>reform<text:s/>agenda<text:s/>in<text:s/>line<text:s/>with<text:s/>the<text:s/>milestone<text:s/>wording</text:span><text:span text:style-name="T230_16"><text:s/>by<text:s/>reducing<text:s/>delivery<text:s/>risk<text:s/>and<text:s/>positioning<text:s/>institutions<text:s/>for<text:s/></text:span><text:span text:style-name="T230_17">next<text:s/>phase</text:span><text:span text:style-name="T230_18"><text:s/>implementation.</text:span></text:p>
      <text:p text:style-name="P231"/>
      <text:p text:style-name="P232"><text:span text:style-name="T232_1">Indicator<text:s/>1.2:<text:s/>Compliance<text:s/>rate<text:s/>with<text:s/>Beneficial<text:s/>Ownership<text:s/>(BO)<text:s/>standards</text:span></text:p>
      <text:p text:style-name="P233"><text:span text:style-name="T233_1">This<text:s/>workstream<text:s/>aimed<text:s/>to<text:s/>improve<text:s/>BO<text:s/>compliance<text:s/>and<text:s/>enforcement<text:s/>readiness</text:span><text:span text:style-name="T233_2">,<text:s/>with<text:s/>progress<text:s/>measured<text:s/>through<text:s/>reductions<text:s/>in<text:s/>data<text:s/>gaps<text:s/>and<text:s/>improvements<text:s/>in<text:s/>data<text:s/>completeness<text:s/>rather<text:s/>than<text:s/>the<text:s/>absolute<text:s/>number<text:s/>of<text:s/>issues<text:s/>identified.</text:span><text:span text:style-name="T233_3"><text:s/></text:span><text:span text:style-name="T233_4">KISP<text:s/>provided<text:s/>technical<text:s/>assistance<text:s/>to<text:s/>the<text:s/>Business<text:s/>Registration<text:s/>Service<text:s/>(BRS)<text:s/>to<text:s/>conduct<text:s/>a<text:s/>structured<text:s/>BO<text:s/>register<text:s/>audit<text:s/>and<text:s/></text:span><text:span text:style-name="T233_5">clean-up</text:span><text:span text:style-name="T233_6">,<text:s/>reviewing<text:s/>over<text:s/>4,000<text:s/>company<text:s/>records</text:span><text:span text:style-name="T233_7"><text:s/>to<text:s/>establish<text:s/>an<text:s/>evidence</text:span><text:span text:style-name="T233_8">based<text:s/>baseline<text:s/>of<text:s/>data<text:s/>quality.<text:s/>The<text:s/>identification<text:s/>of<text:s/>gaps<text:s/>represented<text:s/>a<text:s/>diagnostic<text:s/>starting<text:s/>point,<text:s/>not<text:s/>a<text:s/>negative<text:s/>outcome.</text:span></text:p>
      <text:p text:style-name="P234"/>
      <text:p text:style-name="P235"><text:span text:style-name="T235_1">With<text:s/>KISP<text:s/>support,<text:s/>BRS<text:s/>corrected<text:s/>approximately<text:s/>72%<text:s/>of<text:s/>identified<text:s/>data<text:s/>gaps,<text:s/>marking<text:s/>a<text:s/>significant<text:s/>improvement<text:s/>in<text:s/></text:span><text:span text:style-name="T235_2">the<text:s/>accuracy<text:s/>and<text:s/></text:span><text:span text:style-name="T235_3">completeness<text:s/></text:span><text:span text:style-name="T235_4">of<text:s/>the<text:s/>register<text:s/>and<text:s/></text:span><text:span text:style-name="T235_5">strengthening<text:s/></text:span><text:span text:style-name="T235_6">institutional<text:s/>practice.</text:span><text:span text:style-name="T235_7"><text:s/>Over<text:s/>time,<text:s/>progress<text:s/>will<text:s/>be<text:s/>shown<text:s/>by<text:s/>fewer<text:s/>records<text:s/>with<text:s/>data<text:s/>gaps<text:s/>and<text:s/>by<text:s/>BRS<text:s/>being<text:s/>able<text:s/>to<text:s/>identify<text:s/>and<text:s/>fix<text:s/>issues<text:s/>on<text:s/>its<text:s/>own.</text:span></text:p>
      <text:p text:style-name="P236"/>
      <text:p text:style-name="P237"><text:span text:style-name="T237_1">KISP<text:s/>also<text:s/>commissioned<text:s/>technical<text:s/>expertise<text:s/>and<text:s/>worked<text:s/>with<text:s/>BRS<text:s/>compliance<text:s/>teams<text:s/>to<text:s/></text:span><text:span text:style-name="T237_2">improve<text:s/>effectiveness<text:s/>against</text:span><text:span text:style-name="T237_3"><text:s/>good<text:s/></text:span><text:span text:style-name="T237_4">Anti-Money<text:s/>Laundering<text:s/>and<text:s/>Countering<text:s/>the<text:s/>Financing<text:s/>of<text:s/>Terrorism<text:s/>(AML/CFT)<text:s/></text:span><text:span text:style-name="T237_5">practice.<text:s/>KISP<text:s/>supported<text:s/>BRS<text:s/>to<text:s/>strengthen<text:s/>records</text:span><text:span text:style-name="T237_6">management<text:s/>protocols</text:span><text:span text:style-name="T237_7">,</text:span><text:span text:style-name="T237_8"><text:s/></text:span><text:span text:style-name="T237_9">including<text:s/>validation,<text:s/>escalation,<text:s/>and<text:s/>data</text:span><text:span text:style-name="T237_10">cleaning<text:s/>workflows</text:span><text:span text:style-name="T237_11">,<text:s/></text:span><text:span text:style-name="T237_12">and<text:s/>to<text:s/>expand<text:s/>stakeholder<text:s/>engagement<text:s/>and<text:s/>sensitisation,<text:s/>convening<text:s/>targeted<text:s/>forums<text:s/>with<text:s/>DNFBPs<text:s/>and<text:s/>professional<text:s/>intermediaries<text:s/>and<text:s/>supporting<text:s/>mass</text:span><text:span text:style-name="T237_13">reach<text:s/>communication.<text:s/>Radio<text:s/>campaigns<text:s/>reached<text:s/>approximately<text:s/>4.2<text:s/>million<text:s/>listeners,<text:s/>and<text:s/>monitoring<text:s/>recorded<text:s/>a<text:s/>5%<text:s/>increase<text:s/>in<text:s/></text:span><text:span text:style-name="T237_14">compliance<text:s/>related</text:span><text:span text:style-name="T237_15"><text:s/>enquiries<text:s/>to<text:s/>the<text:s/>BRS<text:s/>contact<text:s/>centre.<text:s/>Collectively,<text:s/>these<text:s/>actions<text:s/>shifted<text:s/>BO<text:s/>from<text:s/>passive<text:s/>disclosure<text:s/>toward<text:s/>active<text:s/>compliance<text:s/>and<text:s/>enforcement<text:s/>readiness,<text:s/>positioning<text:s/>Kenya<text:s/>for<text:s/>improved<text:s/>FATF<text:s/>outcomes.</text:span></text:p>
      <text:p text:style-name="P238"/>
      <text:p text:style-name="P239"><text:span text:style-name="T239_1">Indicator<text:s/>1.3:<text:s/>Actions<text:s/>to<text:s/>prevent<text:s/>misuse<text:s/>of<text:s/></text:span><text:span text:style-name="T239_2">high-risk</text:span><text:span text:style-name="T239_3"><text:s/>sectors</text:span></text:p>
      <text:p text:style-name="P240"><text:span text:style-name="T240_1">This<text:s/>workstream<text:s/>focused<text:s/>on<text:s/>addressing<text:s/>AML<text:s/>and<text:s/>integrity<text:s/>risks<text:s/>in<text:s/>high</text:span><text:span text:style-name="T240_2">risk<text:s/>sectors<text:s/>through<text:s/>diagnostic<text:s/>and<text:s/>consensus</text:span><text:span text:style-name="T240_3">building<text:s/>approaches.<text:s/>KISP<text:s/>commissioned<text:s/>and<text:s/>supported<text:s/>completion<text:s/>and<text:s/>validation<text:s/>of<text:s/>a<text:s/></text:span><text:span text:style-name="T240_4">Legal<text:s/>Sector<text:s/>Governance<text:s/>Assessment</text:span><text:span text:style-name="T240_5">,<text:s/>which<text:s/>identified<text:s/>enforcement<text:s/>bottlenecks<text:s/>including<text:s/>disciplinary<text:s/>backlogs,<text:s/>fragmented<text:s/>AML<text:s/>data<text:s/>systems,<text:s/>and<text:s/>weak<text:s/>risk</text:span><text:span text:style-name="T240_6">based<text:s/>supervision<text:s/>in<text:s/>the<text:s/>legal<text:s/>profession.<text:s/>KISP<text:s/>then<text:s/></text:span><text:span text:style-name="T240_7">facilitated<text:s/>validation<text:s/>and<text:s/>reform</text:span><text:span text:style-name="T240_8"><text:s/></text:span><text:span text:style-name="T240_9">prioritisation<text:s/>discussions</text:span><text:span text:style-name="T240_10"><text:s/>with<text:s/>the<text:s/>Law<text:s/>Society<text:s/>of<text:s/>Kenya,<text:s/>the<text:s/>Judiciary,<text:s/>and<text:s/>the<text:s/>Financial<text:s/>Reporting<text:s/>Centre,<text:s/>resulting<text:s/>in<text:s/>agreement<text:s/>on<text:s/>priority<text:s/>corrective<text:s/>actions.<text:s/>These<text:s/>included<text:s/>harmonisation<text:s/>of<text:s/>complaints<text:s/>and<text:s/>disciplinary<text:s/>data,<text:s/>piloting<text:s/>of<text:s/>digital<text:s/>disciplinary<text:s/></text:span><text:span text:style-name="T240_11">case<text:s/>management</text:span><text:span text:style-name="T240_12"><text:s/>systems,<text:s/>development<text:s/>of<text:s/></text:span><text:span text:style-name="T240_13">risk-based</text:span><text:span text:style-name="T240_14"><text:s/>AML<text:s/>supervision<text:s/>guidance,<text:s/>and<text:s/>initiation<text:s/>of<text:s/>amendments<text:s/>to<text:s/>the<text:s/>Advocates<text:s/>Act<text:s/>and<text:s/>LSK<text:s/>Act.<text:s/>While<text:s/>full<text:s/>operational<text:s/>implementation<text:s/>will<text:s/>extend<text:s/>beyond<text:s/>the<text:s/>review<text:s/>period,<text:s/>this<text:s/>represents<text:s/>credible<text:s/>progress<text:s/>from<text:s/>diagnosis<text:s/>to<text:s/>institutionally<text:s/>owned<text:s/>reform<text:s/>pathways.</text:span></text:p>
      <text:p text:style-name="P241"/>
      <text:p text:style-name="P242"/>
      <text:p text:style-name="P243"><text:span text:style-name="T243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244"/>
      <text:p text:style-name="P245"><text:span text:style-name="T245_1">During<text:s/>the<text:s/>review<text:s/>period,<text:s/>Output<text:s/>1<text:s/>refined<text:s/>its<text:s/>sequencing<text:s/>but<text:s/>did<text:s/>not<text:s/>fundamentally<text:s/>change<text:s/>its<text:s/>strategic<text:s/>direction</text:span><text:span text:style-name="T245_2"><text:s/>as<text:s/>is<text:s/>seen<text:s/>on<text:s/>the<text:s/></text:span><text:span text:style-name="T245_3">procurement<text:s/></text:span><text:span text:style-name="T245_4">work</text:span><text:span text:style-name="T245_5"><text:s/>and<text:s/>the<text:s/></text:span><text:span text:style-name="T245_6">leadership<text:s/></text:span><text:span text:style-name="T245_7">and<text:s/></text:span><text:span text:style-name="T245_8">integrity<text:s/>vetting</text:span><text:span text:style-name="T245_9"><text:s/></text:span><text:span text:style-name="T245_10">work.</text:span><text:span text:style-name="T245_11"><text:s/>Regarding<text:s/>the<text:s/>Conflict<text:s/>of<text:s/>Interest<text:s/>(CoI)<text:s/>Act,<text:s/>while<text:s/>initial<text:s/>plans<text:s/>included<text:s/>support<text:s/>to<text:s/></text:span><text:span text:style-name="T245_12">regulation<text:s/>making</text:span><text:span text:style-name="T245_13"><text:s/>and<text:s/>implementation,<text:s/>KISP<text:s/>did<text:s/>not<text:s/>substantively<text:s/>engage<text:s/>in<text:s/>this<text:s/>work.<text:s/>By<text:s/>the<text:s/>time<text:s/>KISP<text:s/>engaged<text:s/>EACC,<text:s/>the<text:s/>regulations<text:s/>process<text:s/>was<text:s/>already<text:s/>underway,<text:s/>and<text:s/>EACC’s<text:s/>immediate<text:s/>focus<text:s/>was<text:s/>on<text:s/></text:span><text:span text:style-name="T245_14">establishing<text:s/>foundational<text:s/>administrative<text:s/>mechanisms.<text:s/>KISP<text:s/>therefore<text:s/>paused<text:s/>engagement<text:s/>on<text:s/>CoI<text:s/>and<text:s/>will<text:s/>instead<text:s/>consider<text:s/>supporting<text:s/>wealth<text:s/>declaration<text:s/>and<text:s/></text:span><text:span text:style-name="T245_15">D</text:span><text:span text:style-name="T245_16">IALS</text:span><text:span text:style-name="T245_17"><text:s/>related</text:span><text:span text:style-name="T245_18"><text:s/>systems<text:s/>in<text:s/>FY<text:s/>2026/27,<text:s/>subject<text:s/>to<text:s/>EACC<text:s/>readiness<text:s/>and<text:s/>alignment<text:s/>with<text:s/>parallel<text:s/>support<text:s/>from<text:s/>other<text:s/>partners<text:s/>(including<text:s/>UNODC<text:s/>and<text:s/>the<text:s/>World<text:s/>Bank).<text:s/></text:span><text:span text:style-name="T245_19">The<text:s/>World<text:s/>Bank<text:s/>has<text:s/>included<text:s/>the<text:s/>legislative<text:s/>adoption<text:s/>of<text:s/></text:span><text:span text:style-name="T245_20">the<text:s/>CoI<text:s/>Act</text:span><text:span text:style-name="T245_21"><text:s/>as<text:s/>a<text:s/>condition<text:s/>of<text:s/>its<text:s/>programming</text:span><text:span text:style-name="T245_22">,<text:s/>which<text:s/>we<text:s/>supported.</text:span></text:p>
      <text:p text:style-name="P246"/>
      <text:p text:style-name="P247"><text:span text:style-name="T247_1">KISP<text:s/>also<text:s/>supported<text:s/>sensitisation<text:s/>and<text:s/>dialogue<text:s/>with<text:s/>County<text:s/></text:span><text:span text:style-name="T247_2">A</text:span><text:span text:style-name="T247_3">nti</text:span><text:span text:style-name="T247_4">-</text:span><text:span text:style-name="T247_5">C</text:span><text:span text:style-name="T247_6">orruption</text:span><text:span text:style-name="T247_7"><text:s/>Civilian<text:s/>Oversight<text:s/>Committees<text:s/>(CACCOCs)<text:s/>in<text:s/>collaboration<text:s/>with<text:s/>the<text:s/>State<text:s/>Department<text:s/>for<text:s/>Justice,<text:s/>Human<text:s/>Rights<text:s/>and<text:s/>Constitutional<text:s/>Affairs,<text:s/>to<text:s/>clarify<text:s/>mandates<text:s/>and<text:s/>referral<text:s/>pathways.<text:s/>Given<text:s/>the<text:s/>limited<text:s/>scale<text:s/>and<text:s/>difficulty<text:s/>in<text:s/>measuring<text:s/>downstream<text:s/>institutional<text:s/>impact,<text:s/>CACCOCs<text:s/>engagement<text:s/>will<text:s/>not<text:s/>be<text:s/>continued<text:s/>in<text:s/>the<text:s/>next<text:s/>financial<text:s/>year.</text:span></text:p>
      <text:p text:style-name="P248"/>
      <text:p text:style-name="P249"><text:span text:style-name="T249_1">No<text:s/>indicators<text:s/>or<text:s/>targets<text:s/>were<text:s/>amended<text:s/>within<text:s/>six<text:s/>months<text:s/>of<text:s/>review;<text:s/>however,<text:s/></text:span><text:span text:style-name="T249_2">Year<text:s/>2</text:span><text:span text:style-name="T249_3"><text:s/>milestones<text:s/>will<text:s/>prioritise<text:s/>implementation<text:s/>and<text:s/>uptake<text:s/>of<text:s/>completed<text:s/>analytical<text:s/>outputs<text:s/>(e</text:span><text:span text:style-name="T249_4">‑</text:span><text:span text:style-name="T249_5">GP<text:s/>strategy,<text:s/>vetting<text:s/>PEA<text:s/>recommendations),<text:s/>rather<text:s/>than<text:s/>new<text:s/>diagnostics.<text:s/>All<text:s/>changes<text:s/>and<text:s/>rationale<text:s/>will<text:s/>be<text:s/>recorded<text:s/>in<text:s/>the<text:s/>logframe<text:s/>change</text:span><text:span text:style-name="T249_6">‑</text:span><text:span text:style-name="T249_7">frame.</text:span></text:p>
      <text:p text:style-name="P250"/>
      <text:p text:style-name="P251"><text:span text:style-name="T251_1">L</text:span><text:span text:style-name="T251_2">essons<text:s/>learned<text:s/>this<text:s/>year<text:s/>and<text:s/>recommendations<text:s/>for<text:s/>the<text:s/>year<text:s/>ahead<text:s/></text:span></text:p>
      <text:p text:style-name="P252"/>
      <text:p text:style-name="P253"><text:span text:style-name="T253_1">Lessons<text:s/>learned</text:span></text:p>
      <text:list text:style-name="LS23" xml:id="list18">
        <text:list-item>
          <text:p text:style-name="P254"><text:span text:style-name="T254_1">Progress<text:s/>under<text:s/>Output<text:s/>1<text:s/>confirms<text:s/>that<text:s/>implementation<text:s/>bottlenecks</text:span><text:span text:style-name="T254_2">,<text:s/></text:span><text:span text:style-name="T254_3">and<text:s/></text:span><text:span text:style-name="T254_4">not<text:s/>the<text:s/>absence<text:s/>of<text:s/>law</text:span><text:span text:style-name="T254_5">,<text:s/></text:span><text:span text:style-name="T254_6">are<text:s/>the<text:s/>primary<text:s/>constraint<text:s/>in<text:s/>anti</text:span><text:span text:style-name="T254_7">‑</text:span><text:span text:style-name="T254_8">corruption<text:s/>and<text:s/>illicit</text:span><text:span text:style-name="T254_9">‑</text:span><text:span text:style-name="T254_10">finance<text:s/>reform.<text:s/></text:span><text:span text:style-name="T254_11">Progress<text:s/>was<text:s/>strongest<text:s/>where<text:s/>KISP<text:s/>translated<text:s/>diagnostics<text:s/>into<text:s/>operational<text:s/>change<text:s/>(e.g.<text:s/>BO<text:s/>audits<text:s/>into<text:s/>register<text:s/>clean</text:span><text:span text:style-name="T254_12">‑</text:span><text:span text:style-name="T254_13">up<text:s/>and<text:s/>verification<text:s/>workflows),<text:s/>while<text:s/>reforms<text:s/>dependent<text:s/>on<text:s/>litigation<text:s/>outcomes<text:s/>or<text:s/>high</text:span><text:span text:style-name="T254_14">‑</text:span><text:span text:style-name="T254_15">level<text:s/>political<text:s/>agreement<text:s/>(e.g.<text:s/>e</text:span><text:span text:style-name="T254_16">‑</text:span><text:span text:style-name="T254_17">GP<text:s/>mandatory<text:s/>use,<text:s/>vetting<text:s/>framework<text:s/>adoption)<text:s/>advanced<text:s/>more<text:s/>slowly.</text:span></text:p>
        </text:list-item>
        <text:list-item>
          <text:p text:style-name="P255"><text:span text:style-name="T255_1">External<text:s/>legal<text:s/>and<text:s/>political<text:s/>factors—such<text:s/>as<text:s/>court<text:s/>decisions<text:s/>affecting<text:s/>procurement—can<text:s/>significantly<text:s/>alter<text:s/>delivery<text:s/>trajectories,<text:s/></text:span><text:span text:style-name="T255_2">thus<text:s/>adaptive<text:s/>sequencing<text:s/>is<text:s/>key,<text:s/>and<text:s/>activities<text:s/>with<text:s/>limited<text:s/>scale<text:s/>(e.g.<text:s/>CACCOCs<text:s/>sensitisation)<text:s/>yield<text:s/>lower<text:s/>value<text:s/>unless<text:s/>paired<text:s/>with<text:s/>clearer<text:s/>institutional<text:s/>levers.</text:span></text:p>
        </text:list-item>
        <text:list-item>
          <text:p text:style-name="P256"><text:span text:style-name="T256_1">Data<text:s/>integrity,<text:s/>records<text:s/>management,<text:s/>and<text:s/>risk</text:span><text:span text:style-name="T256_2">‑</text:span><text:span text:style-name="T256_3">based<text:s/>supervision<text:s/>(as<text:s/>demonstrated<text:s/>in<text:s/>BO)<text:s/>are<text:s/>prerequisites<text:s/>for<text:s/>enforcement</text:span><text:span text:style-name="T256_4">‑</text:span><text:span text:style-name="T256_5">oriented<text:s/>reform;<text:s/>similarly,<text:s/>structured<text:s/>frameworks<text:s/>(e.g.<text:s/>the<text:s/>EACC–NYC<text:s/>mentorship<text:s/>model)<text:s/>are<text:s/>more<text:s/>promising<text:s/>than<text:s/>ad</text:span><text:span text:style-name="T256_6">‑</text:span><text:span text:style-name="T256_7">hoc<text:s/>engagement,<text:s/>though<text:s/>outcomes<text:s/>require<text:s/>time<text:s/>to<text:s/>materialise.</text:span></text:p>
        </text:list-item>
      </text:list>
      <text:p text:style-name="P257"><text:span text:style-name="T257_1">Recommendations<text:s/></text:span></text:p>
      <text:p text:style-name="P258"><text:span text:style-name="T258_1">For<text:s/>the<text:s/>coming<text:s/>year,<text:s/>priorities<text:s/>should<text:s/>include:<text:s/>(i)<text:s/>consolidation<text:s/>and<text:s/>enforcement<text:s/>of<text:s/></text:span><text:span text:style-name="T258_2">BO<text:s/>reforms,<text:s/>including<text:s/>sustaining<text:s/></text:span><text:span text:style-name="T258_3">risk<text:s/>based</text:span><text:span text:style-name="T258_4"><text:s/>supervision<text:s/>and<text:s/>tracking<text:s/>further<text:s/>improvements<text:s/>beyond<text:s/>the<text:s/>72%<text:s/></text:span><text:span text:style-name="T258_5">gap<text:s/>closure</text:span><text:span text:style-name="T258_6"><text:s/>achieved;<text:s/>(ii)<text:s/>implementation<text:s/>of<text:s/>agreed<text:s/></text:span><text:span text:style-name="T258_7">legal<text:s/>sector</text:span><text:span text:style-name="T258_8"><text:s/>reforms,<text:s/>particularly<text:s/>reducing<text:s/>disciplinary<text:s/>backlogs<text:s/>and<text:s/>strengthening<text:s/>AML<text:s/>supervision;<text:s/>(iii)<text:s/>operational<text:s/></text:span><text:span text:style-name="T258_9">follow-through</text:span><text:span text:style-name="T258_10"><text:s/>on<text:s/>trust<text:s/>administration<text:s/>and<text:s/>public<text:s/>debt<text:s/>reforms<text:s/>as<text:s/>legislative<text:s/>processes<text:s/>advance;<text:s/>(iv)<text:s/></text:span><text:span text:style-name="T258_11">Support<text:s/>formal<text:s/>adoption<text:s/>and<text:s/>piloting</text:span><text:span text:style-name="T258_12"><text:s/>of<text:s/>the<text:s/>e</text:span><text:span text:style-name="T258_13">-</text:span><text:span text:style-name="T258_14">GP<text:s/></text:span><text:span text:style-name="T258_15">change<text:s/>management</text:span><text:span text:style-name="T258_16"><text:s/>strategy<text:s/></text:span><text:span text:style-name="T258_17">with<text:s/>National<text:s/>Treasury<text:s/>and</text:span><text:span text:style-name="T258_18"><text:s/>Public<text:s/>Procurement<text:s/>Regulatory<text:s/>Authority<text:s/>(</text:span><text:span text:style-name="T258_19">PPRA</text:span><text:span text:style-name="T258_20">)</text:span><text:span text:style-name="T258_21">;</text:span><text:span text:style-name="T258_22"><text:s/></text:span><text:span text:style-name="T258_23">and<text:s/></text:span><text:span text:style-name="T258_24">(v)<text:s/>prioritise<text:s/>activities<text:s/>with<text:s/>clear<text:s/>institutional<text:s/>uptake<text:s/>and<text:s/>measurable<text:s/>outcomes<text:s/>and<text:s/>strong<text:s/>evide</text:span><text:span text:style-name="T258_25">nce<text:s/>pathways<text:s/></text:span><text:span text:style-name="T258_26">(e.g.<text:s/>CACCOCs<text:s/>sensitisation)</text:span><text:span text:style-name="T258_27">.<text:s/>A<text:s/>key<text:s/>learning<text:s/>aim<text:s/>is<text:s/>to<text:s/>assess<text:s/>whether<text:s/>analytical<text:s/>and<text:s/>policy<text:s/>tools<text:s/>produced<text:s/>(BO<text:s/>risk<text:s/>tools,<text:s/></text:span><text:span text:style-name="T258_28">legal<text:s/>sector</text:span><text:span text:style-name="T258_29"><text:s/></text:span><text:span text:style-name="T258_30">governance<text:s/></text:span><text:span text:style-name="T258_31">assessment,<text:s/></text:span><text:span text:style-name="T258_32">PEA</text:span><text:span text:style-name="T258_33"><text:s/>on<text:s/>the<text:s/></text:span><text:span text:style-name="T258_34">vetting<text:s/></text:span><text:span text:style-name="T258_35">framework</text:span><text:span text:style-name="T258_36">,<text:s/>e</text:span><text:span text:style-name="T258_37">-</text:span><text:span text:style-name="T258_38">GP<text:s/></text:span><text:span text:style-name="T258_39">strateg</text:span><text:span text:style-name="T258_40">ic<text:s/>advisory<text:s/>document</text:span><text:span text:style-name="T258_41">)<text:s/>translate<text:s/>into<text:s/>sustain</text:span><text:span text:style-name="T258_42">able<text:s/>and<text:s/>clear<text:s/></text:span><text:span text:style-name="T258_43">institutional<text:s/>behaviour<text:s/>change,<text:s/>informing<text:s/>both<text:s/>KISP</text:span><text:span text:style-name="T258_44"><text:s/>delivery<text:s/>and<text:s/>wider<text:s/>FCDO<text:s/>governance<text:s/>programming.</text:span></text:p>
      <text:p text:style-name="P259"/>
      <table:table table:style-name="Table7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27">
          <table:table-cell table:style-name="Cell93">
            <text:p text:style-name="P260"><text:span text:style-name="T260_1">Output<text:s/>Title<text:s/></text:span></text:p>
          </table:table-cell>
          <table:table-cell table:style-name="Cell94" table:number-columns-spanned="4">
            <text:p text:style-name="P261"><text:span text:style-name="T261_1">Delivery<text:s/>-<text:s/>Improved<text:s/>governance<text:s/>&amp;<text:s/>integrity<text:s/>of<text:s/>electoral<text:s/>processes<text:s/>&amp;<text:s/>practices</text:span></text:p>
          </table:table-cell>
          <table:covered-table-cell/>
          <table:covered-table-cell/>
          <table:covered-table-cell/>
        </table:table-row>
        <table:table-row table:style-name="Row28">
          <table:table-cell table:style-name="Cell95" table:number-columns-spanned="2">
            <text:p text:style-name="P262"><text:span text:style-name="T262_1">Output<text:s/>number:<text:s/></text:span></text:p>
          </table:table-cell>
          <table:covered-table-cell/>
          <table:table-cell table:style-name="Cell96">
            <text:p text:style-name="P263"><text:span text:style-name="T263_1">2</text:span></text:p>
          </table:table-cell>
          <table:table-cell table:style-name="Cell97">
            <text:p text:style-name="P264"><text:span text:style-name="T264_1">Output<text:s/>Score:<text:s/></text:span></text:p>
          </table:table-cell>
          <table:table-cell table:style-name="Cell98">
            <text:p text:style-name="P265"><text:span text:style-name="T265_1">A</text:span></text:p>
          </table:table-cell>
        </table:table-row>
        <table:table-row table:style-name="Row29">
          <table:table-cell table:style-name="Cell99" table:number-columns-spanned="2">
            <text:p text:style-name="P266"><text:span text:style-name="T266_1">Impact<text:s/>weighting<text:s/>(%):<text:s text:c="2"/></text:span></text:p>
          </table:table-cell>
          <table:covered-table-cell/>
          <table:table-cell table:style-name="Cell100">
            <text:p text:style-name="P267"><text:span text:style-name="T267_1">25%</text:span></text:p>
          </table:table-cell>
          <table:table-cell table:style-name="Cell101">
            <text:p text:style-name="P268"><text:span text:style-name="T268_1">Weighting<text:s/>revised<text:s/>since<text:s/>last<text:s/>AR?<text:s/></text:span></text:p>
          </table:table-cell>
          <table:table-cell table:style-name="Cell102">
            <text:p text:style-name="P269"><text:span text:style-name="T269_1">No</text:span></text:p>
          </table:table-cell>
        </table:table-row>
      </table:table>
      <text:p text:style-name="P270"/>
      <table:table table:style-name="Table8">
        <table:table-column table:style-name="Column31"/>
        <table:table-column table:style-name="Column32"/>
        <table:table-column table:style-name="Column33"/>
        <table:table-row table:style-name="Row30">
          <table:table-cell table:style-name="Cell103">
            <text:p text:style-name="P271"><text:span text:style-name="T271_1">Indicator(s)</text:span></text:p>
          </table:table-cell>
          <table:table-cell table:style-name="Cell104">
            <text:p text:style-name="P272"><text:span text:style-name="T272_1">Milestone(s)<text:s/>for<text:s/>this<text:s/>review</text:span></text:p>
          </table:table-cell>
          <table:table-cell table:style-name="Cell105">
            <text:p text:style-name="P273"><text:span text:style-name="T273_1">Progress<text:s/></text:span></text:p>
          </table:table-cell>
        </table:table-row>
        <table:table-row table:style-name="Row31">
          <table:table-cell table:style-name="Cell106">
            <text:p text:style-name="P274"><text:span text:style-name="T274_1">2.1.<text:s/>Progress<text:s/>of<text:s/>legal<text:s/>and<text:s/>policy<text:s/>reforms<text:s/>initiated,<text:s/></text:span><text:span text:style-name="T274_2">passed,</text:span><text:span text:style-name="T274_3"><text:s/>or<text:s/>implemented<text:s/>with<text:s/>KISP<text:s/>support<text:s/>related<text:s/>to<text:s/>improving<text:s/>electoral<text:s/>integrity.</text:span></text:p>
          </table:table-cell>
          <table:table-cell table:style-name="Cell107">
            <text:p text:style-name="P275"><text:span text:style-name="T275_1">At<text:s/>least<text:s/>2<text:s/>Electoral<text:s/>reform<text:s/>proposals<text:s/>drafted<text:s/>with<text:s/>KISP<text:s/>support<text:s/>(campaign<text:s/>finance,<text:s/>vetting<text:s/>framework,<text:s/>boundary<text:s/>delimitation).</text:span></text:p>
            <text:p text:style-name="P276"/>
            <text:p text:style-name="P277"/>
          </table:table-cell>
          <table:table-cell table:style-name="Cell108">
            <text:p text:style-name="P278"><text:span text:style-name="T278_1">Me</text:span><text:span text:style-name="T278_2">t</text:span><text:span text:style-name="T278_3"><text:s/>expectation</text:span><text:span text:style-name="T278_4">s</text:span><text:span text:style-name="T278_5"><text:s/>-<text:s/>multiple<text:s/>electoral<text:s/>reform<text:s/>proposals<text:s/>have<text:s/>been<text:s/>drafted<text:s/>and<text:s/>advanced<text:s/>with<text:s/>KISP<text:s/>support;<text:s/>boundary<text:s/>delimitation<text:s/>guidance<text:s/>and<text:s/>a<text:s/>suite<text:s/>of<text:s/>draft<text:s/>bills<text:s/>are<text:s/>submitted<text:s/>for<text:s/>parliamentary<text:s/>consideration<text:s/>with<text:s/>a<text:s/>harmonized<text:s/>roadmap<text:s/>toward<text:s/>finalization.</text:span><text:span text:style-name="T278_6"><text:s/></text:span></text:p>
          </table:table-cell>
        </table:table-row>
        <table:table-row table:style-name="Row32">
          <table:table-cell table:style-name="Cell109" table:number-rows-spanned="8">
            <text:p text:style-name="P279"><text:span text:style-name="T279_1">2.2.<text:s/>Credibility<text:s/>of<text:s/>electoral<text:s/>operations,<text:s/>management,<text:s/>and<text:s/>dispute<text:s/>resolution</text:span><text:span text:style-name="T279_2"><text:s/>done<text:s/>effectively.</text:span></text:p>
            <text:p text:style-name="P280"/>
          </table:table-cell>
          <table:table-cell table:style-name="Cell110">
            <text:p text:style-name="P281"><text:span text:style-name="T281_1">Comprehensive<text:s/>Training/Induction<text:s/>of<text:s/>new<text:s/>IEBC<text:s/>Commissioners<text:s/>is<text:s/>completed.</text:span></text:p>
          </table:table-cell>
          <table:table-cell table:style-name="Cell111">
            <text:p text:style-name="P282"><text:span text:style-name="T282_1">M</text:span><text:span text:style-name="T282_2">e</text:span><text:span text:style-name="T282_3">t</text:span><text:span text:style-name="T282_4"><text:s/></text:span><text:span text:style-name="T282_5">expectation</text:span><text:span text:style-name="T282_6">s</text:span><text:span text:style-name="T282_7">—<text:s/></text:span><text:span text:style-name="T282_8">a<text:s/></text:span><text:span text:style-name="T282_9">four-week</text:span><text:span text:style-name="T282_10"><text:s/></text:span><text:span text:style-name="T282_11">comprehensive<text:s/>induction<text:s/>completed<text:s/>and<text:s/>delivered<text:s/>immediate<text:s/>institutional<text:s/>reforms,<text:s/>strengthened<text:s/>dispute<text:s/>resolution,<text:s/>and<text:s/>operational<text:s/>initiatives.</text:span></text:p>
            <text:p text:style-name="P283"/>
          </table:table-cell>
        </table:table-row>
        <table:table-row table:style-name="Row33">
          <table:covered-table-cell table:style-name="Cell112">
            <text:p text:style-name="P284"/>
          </table:covered-table-cell>
          <table:table-cell table:style-name="Cell113">
            <text:p text:style-name="P285"/>
            <text:p text:style-name="P286"><text:span text:style-name="T286_1">2027<text:s/>General<text:s/>Elections<text:s/>Operations<text:s/>Plan<text:s/>(EOP)<text:s/>is<text:s/>developed<text:s/>and<text:s/>adopted<text:s/>by<text:s/>IEBC.<text:s/></text:span></text:p>
            <text:p text:style-name="P287"/>
          </table:table-cell>
          <table:table-cell table:style-name="Cell114">
            <text:p text:style-name="P288"><text:span text:style-name="T288_1">Moderately<text:s/>not<text:s/>met<text:s/>expectation</text:span><text:span text:style-name="T288_2"><text:s/>-<text:s/></text:span><text:span text:style-name="T288_3">EOP<text:s/>developed<text:s/>and<text:s/>validated<text:s/>at<text:s/>directorate<text:s/>level;<text:s/>formal<text:s/>IEBC<text:s/>adoption<text:s/>pending<text:s/>completion<text:s/>of<text:s/>directorate<text:s/>workplans.</text:span></text:p>
            <text:p text:style-name="P289"/>
          </table:table-cell>
        </table:table-row>
        <table:table-row table:style-name="Row34">
          <table:covered-table-cell table:style-name="Cell115">
            <text:p text:style-name="P290"/>
          </table:covered-table-cell>
          <table:table-cell table:style-name="Cell116">
            <text:p text:style-name="P291"><text:span text:style-name="T291_1">IEBC<text:s/>completes<text:s/>and<text:s/>adopts<text:s/>a<text:s/>Comprehensive<text:s/>Election<text:s/>Technology<text:s/>Audit<text:s/>ahead<text:s/>of<text:s/>the<text:s/>2027<text:s/>General<text:s/>Election.</text:span></text:p>
            <text:p text:style-name="P292"/>
          </table:table-cell>
          <table:table-cell table:style-name="Cell117">
            <text:p text:style-name="P293"><text:span text:style-name="T293_1">Moderately<text:s/>not<text:s/>met<text:s/>expectation</text:span><text:span text:style-name="T293_2"><text:s/>-<text:s/></text:span><text:span text:style-name="T293_3">In<text:s/>progress</text:span><text:span text:style-name="T293_4"><text:s/>with</text:span><text:span text:style-name="T293_5"><text:s/></text:span><text:span text:style-name="T293_6">final<text:s/>audit<text:s/>report<text:s/>expected<text:s/>by<text:s/>Aug<text:s/>2026</text:span><text:span text:style-name="T293_7">,</text:span><text:span text:style-name="T293_8"><text:s/>adoption<text:s/>by<text:s/>IEBC<text:s/>pending<text:s/>publication<text:s/>and<text:s/>formal<text:s/>approval.</text:span></text:p>
            <text:p text:style-name="P294"/>
          </table:table-cell>
        </table:table-row>
        <table:table-row table:style-name="Row35">
          <table:covered-table-cell table:style-name="Cell118">
            <text:p text:style-name="P295"/>
          </table:covered-table-cell>
          <table:table-cell table:style-name="Cell119">
            <text:p text:style-name="P296"><text:span text:style-name="T296_1">Electoral<text:s/>dispute<text:s/>resolution<text:s/>plan<text:s/>developed<text:s/>and<text:s/>adopted<text:s/>by<text:s/>Judiciary<text:s/>Committee<text:s/>on<text:s/>Elections</text:span></text:p>
            <text:p text:style-name="P297"/>
          </table:table-cell>
          <table:table-cell table:style-name="Cell120">
            <text:p text:style-name="P298"><text:span text:style-name="T298_1">Moderately<text:s/>not<text:s/>met<text:s/>expectation:<text:s/></text:span><text:span text:style-name="T298_2">Dispute<text:s/>resolution<text:s/>plan<text:s/>developed,<text:s/>but<text:s/>yet<text:s/>to<text:s/>be<text:s/>adopted.<text:s/></text:span></text:p>
          </table:table-cell>
        </table:table-row>
        <table:table-row table:style-name="Row36">
          <table:covered-table-cell table:style-name="Cell121">
            <text:p text:style-name="P299"/>
          </table:covered-table-cell>
          <table:table-cell table:style-name="Cell122">
            <text:p text:style-name="P300"><text:span text:style-name="T300_1">IEBC<text:s/>MOU<text:s/>with<text:s/>the<text:s/>media<text:s/>reviewed,<text:s/>signed,<text:s/>and<text:s/>adopted.</text:span></text:p>
            <text:p text:style-name="P301"/>
          </table:table-cell>
          <table:table-cell table:style-name="Cell123">
            <text:p text:style-name="P302"><text:span text:style-name="T302_1">Me</text:span><text:span text:style-name="T302_2">t</text:span><text:span text:style-name="T302_3"><text:s/>expectation</text:span><text:span text:style-name="T302_4">s</text:span><text:span text:style-name="T302_5"><text:s/>the<text:s/>IEBC–media<text:s/>MOU<text:s/>has<text:s/>been<text:s/>reviewed,<text:s/>signed,<text:s/>and<text:s/>adopted.</text:span></text:p>
          </table:table-cell>
        </table:table-row>
        <table:table-row table:style-name="Row37">
          <table:covered-table-cell table:style-name="Cell124">
            <text:p text:style-name="P303"/>
          </table:covered-table-cell>
          <table:table-cell table:style-name="Cell125">
            <text:p text:style-name="P304"><text:span text:style-name="T304_1">IEBC<text:s/>communication<text:s/>and<text:s/>stakeholder<text:s/>engagement<text:s/>strategy<text:s/>revised,<text:s/>adopted,<text:s/>and<text:s/>understood<text:s/>by<text:s/>IEBC<text:s/>officials.</text:span></text:p>
            <text:p text:style-name="P305"/>
          </table:table-cell>
          <table:table-cell table:style-name="Cell126">
            <text:p text:style-name="P306"><text:span text:style-name="T306_1">Me</text:span><text:span text:style-name="T306_2">t</text:span><text:span text:style-name="T306_3"><text:s/>expectations</text:span><text:span text:style-name="T306_4"><text:s/>—<text:s/>the<text:s/>strategy<text:s/>was<text:s/>revised,<text:s/>validated,<text:s/></text:span><text:span text:style-name="T306_5">yet</text:span><text:span text:style-name="T306_6"><text:s/>to<text:s/>be<text:s/>adopted<text:s/>by<text:s/></text:span><text:span text:style-name="T306_7">IEBC<text:s/></text:span><text:span text:style-name="T306_8">-<text:s/></text:span><text:span text:style-name="T306_9">still<text:s/>undergoing<text:s/>further<text:s/>refinement<text:s/>to<text:s/>speak<text:s/>to<text:s/>the<text:s/>strategic<text:s/>plan<text:s/></text:span></text:p>
            <text:p text:style-name="P307"/>
          </table:table-cell>
        </table:table-row>
        <table:table-row table:style-name="Row38">
          <table:covered-table-cell table:style-name="Cell127">
            <text:p text:style-name="P308"/>
          </table:covered-table-cell>
          <table:table-cell table:style-name="Cell128">
            <text:p text:style-name="P309"><text:span text:style-name="T309_1">IEBC<text:s/>Strategic<text:s/>plan<text:s/>(2024-2029)<text:s/>reviewed<text:s/>and<text:s/>validated.</text:span></text:p>
            <text:p text:style-name="P310"/>
          </table:table-cell>
          <table:table-cell table:style-name="Cell129">
            <text:p text:style-name="P311"><text:span text:style-name="T311_1">Me</text:span><text:span text:style-name="T311_2">t</text:span><text:span text:style-name="T311_3"><text:s/>expectations</text:span><text:span text:style-name="T311_4"><text:s/>—<text:s/>the<text:s/>IEBC<text:s/>Strategic<text:s/>Plan<text:s/>(2024–2029)<text:s/>was<text:s/>reviewed,<text:s/>validated,<text:s/>and<text:s/>launched<text:s/>with<text:s/>KISP-supported<text:s/>citizen<text:s/>inputs.</text:span></text:p>
            <text:p text:style-name="P312"/>
          </table:table-cell>
        </table:table-row>
        <table:table-row table:style-name="Row39">
          <table:covered-table-cell table:style-name="Cell130">
            <text:p text:style-name="P313"/>
          </table:covered-table-cell>
          <table:table-cell table:style-name="Cell131">
            <text:p text:style-name="P314"><text:span text:style-name="T314_1">IEBC<text:s/>2027<text:s/>General<text:s/>Election<text:s/>Information<text:s/>and<text:s/>Technology<text:s/>Plan<text:s/>reviewed</text:span></text:p>
            <text:p text:style-name="P315"/>
          </table:table-cell>
          <table:table-cell table:style-name="Cell132">
            <text:p text:style-name="P316"><text:span text:style-name="T316_1">Moderately<text:s/>did<text:s/>not<text:s/>meet<text:s/>exp</text:span><text:span text:style-name="T316_2">ectations</text:span><text:span text:style-name="T316_3"><text:s/>-<text:s/></text:span><text:span text:style-name="T316_4">Review<text:s/>is<text:s/>underway<text:s/>with<text:s/>substantive<text:s/>technical<text:s/>revisions<text:s/>advanced<text:s/>and<text:s/>clear<text:s/>approval<text:s/>timelines<text:s/>—<text:s/>on<text:s/>track<text:s/>to<text:s/>meet<text:s/>the<text:s/>target.</text:span></text:p>
            <text:p text:style-name="P317"/>
          </table:table-cell>
        </table:table-row>
      </table:table>
      <text:p text:style-name="P318"><text:span text:style-name="T318_1">Briefly<text:s/>describe<text:s/>the<text:s/>output’s<text:s/>activities<text:s/>and<text:s/>provide<text:s/>supporting<text:s/>narrative<text:s/>for<text:s/>the<text:s/>score.<text:s/></text:span></text:p>
      <text:p text:style-name="P319"/>
      <text:p text:style-name="P320"><text:span text:style-name="T320_1">Output<text:s/>2<text:s/>focused<text:s/>on<text:s/></text:span><text:span text:style-name="T320_2">i</text:span><text:span text:style-name="T320_3">mprov</text:span><text:span text:style-name="T320_4">ing</text:span><text:span text:style-name="T320_5"><text:s/>governance<text:s/></text:span><text:span text:style-name="T320_6">and</text:span><text:span text:style-name="T320_7"><text:s/>integrity<text:s/>of<text:s/>electoral<text:s/>processes<text:s/></text:span><text:span text:style-name="T320_8">and</text:span><text:span text:style-name="T320_9"><text:s/>practices</text:span><text:span text:style-name="T320_10">.<text:s/></text:span><text:span text:style-name="T320_11">The<text:s/>o</text:span><text:span text:style-name="T320_12">utput<text:s/>delivered<text:s/>a<text:s/>targeted<text:s/>package<text:s/>of<text:s/>legal<text:s/>reform<text:s/>support,<text:s/>institutional<text:s/>capacity<text:s/>building,<text:s/>and<text:s/>operational<text:s/>planning<text:s/>to<text:s/></text:span><text:span text:style-name="T320_13">strengthen</text:span><text:span text:style-name="T320_14"><text:s/></text:span><text:span text:style-name="T320_15">IEBC<text:s/>credibility<text:s/>and<text:s/>strengthen<text:s/>electoral<text:s/>integrity.<text:s/>Diagnostics</text:span><text:span text:style-name="T320_16"><text:s/></text:span><text:span text:style-name="T320_17">were<text:s/>translated<text:s/>into<text:s/>practical<text:s/>products<text:s/>and<text:s/>institutional<text:s/>commitments.</text:span><text:span text:style-name="T320_18"><text:s/>Out<text:s/>of<text:s/>the<text:s/>9<text:s/>milestone</text:span><text:span text:style-name="T320_19">s</text:span><text:span text:style-name="T320_20"><text:s/>under<text:s/></text:span><text:span text:style-name="T320_21">this<text:s/>o</text:span><text:span text:style-name="T320_22">utput,<text:s/>five<text:s/></text:span><text:span text:style-name="T320_23">met<text:s/>expectations</text:span><text:span text:style-name="T320_24">,<text:s/>while<text:s/>four<text:s/></text:span><text:span text:style-name="T320_25">moderately<text:s/>met<text:s/>expectations<text:s/></text:span><text:span text:style-name="T320_26">having<text:s/>been<text:s/></text:span><text:span text:style-name="T320_27">completed<text:s/>but<text:s/>awaiting<text:s/>formal<text:s/>adoption<text:s/>by<text:s/>the<text:s/>respective<text:s/>institutions.</text:span><text:span text:style-name="T320_28"><text:s/></text:span><text:span text:style-name="T320_29">Key<text:s/>achievements<text:s/>include</text:span><text:span text:style-name="T320_30">:</text:span></text:p>
      <text:p text:style-name="P321"/>
      <text:p text:style-name="P322"><text:span text:style-name="T322_1">Indicator<text:s/>2.1.<text:s/>Progress<text:s/>of<text:s/>legal<text:s/>and<text:s/>policy<text:s/>reforms<text:s/>initiated,<text:s/>passed<text:s/>or<text:s/>implemented<text:s/>with<text:s/>KISP<text:s/>support<text:s/>related<text:s/>to<text:s/>improving<text:s/>electoral<text:s/>integrity.</text:span><text:span text:style-name="T322_2"><text:s/></text:span><text:span text:style-name="T322_3">Legislative<text:s/>and<text:s/>operational<text:s/>progress<text:s/></text:span><text:span text:style-name="T322_4">during</text:span><text:span text:style-name="T322_5"><text:s/>the<text:s/></text:span><text:span text:style-name="T322_6">period<text:s/>focused<text:s/>on<text:s/>evidence<text:s/>generation,<text:s/>technical<text:s/>review,<text:s/>and<text:s/></text:span><text:span text:style-name="T322_7">consensus</text:span><text:span text:style-name="T322_8"><text:s/></text:span><text:span text:style-name="T322_9">building</text:span><text:span text:style-name="T322_10"><text:s/>rather<text:s/>than<text:s/>formal<text:s/>adoption.<text:s/>Under<text:s/>KISP,<text:s/></text:span><text:span text:style-name="T322_11">TI</text:span><text:span text:style-name="T322_12"><text:s/></text:span><text:span text:style-name="T322_13">Kenya</text:span><text:span text:style-name="T322_14"><text:s/>developed<text:s/>policy<text:s/>analysis<text:s/>and<text:s/>supported</text:span><text:span text:style-name="T322_15"><text:s/>clause</text:span><text:span text:style-name="T322_16"><text:s/></text:span><text:span text:style-name="T322_17">by</text:span><text:span text:style-name="T322_18"><text:s/></text:span><text:span text:style-name="T322_19">clause<text:s/></text:span><text:span text:style-name="T322_20">technical<text:s/></text:span><text:span text:style-name="T322_21">reviews</text:span><text:span text:style-name="T322_22"><text:s/>of<text:s/>proposed<text:s/>amendments<text:s/>to<text:s/>the<text:s/>election<text:s/>campaign<text:s/>finance<text:s/>framework<text:s/>and<text:s/>convened<text:s/></text:span><text:span text:style-name="T322_23">multi</text:span><text:span text:style-name="T322_24">s</text:span><text:span text:style-name="T322_25">ector</text:span><text:span text:style-name="T322_26"><text:s/>technical<text:s/>workshops</text:span><text:span text:style-name="T322_27"><text:s/>to<text:s/>test<text:s/>feasibility<text:s/>and<text:s/>build<text:s/>shared<text:s/>understanding<text:s/>among<text:s/>oversight<text:s/>institutions<text:s/>and<text:s/>civil<text:s/>society.<text:s/>In<text:s/>parallel,<text:s/>KISP<text:s/>commissioned<text:s/></text:span><text:span text:style-name="T322_28">a<text:s/>Political<text:s/>Economy<text:s/>Analysis<text:s/></text:span><text:span text:style-name="T322_29">on<text:s/>leadership<text:s/>and<text:s/>integrity<text:s/>vetting<text:s/>and<text:s/>convened<text:s/>a<text:s/>series<text:s/>of<text:s/></text:span><text:span text:style-name="T322_30">multi</text:span><text:span text:style-name="T322_31">a</text:span><text:span text:style-name="T322_32">gency</text:span><text:span text:style-name="T322_33"><text:s/>validation<text:s/>workshops,<text:s/>which<text:s/>clarified<text:s/>institutional<text:s/>mandates,<text:s/>enforcement<text:s/>constraints,<text:s/>and<text:s/>politically<text:s/>feasible<text:s/>reform<text:s/>options.<text:s/>While<text:s/>these<text:s/>processes<text:s/>did<text:s/>not<text:s/>result<text:s/>in</text:span><text:span text:style-name="T322_34"><text:s/>a<text:s/>harmonised<text:s/>vetting<text:s/>framework<text:s/></text:span><text:span text:style-name="T322_35">or<text:s/>a<text:s/>formalised</text:span><text:span text:style-name="T322_36"><text:s/>Technical<text:s/>Committee<text:s/></text:span><text:span text:style-name="T322_37">during<text:s/>the<text:s/>review<text:s/>period,<text:s/>they<text:s/>produced<text:s/>an<text:s/>agreed<text:s/>analytical<text:s/>basis<text:s/>and<text:s/>reform<text:s/>directions<text:s/>that<text:s/>are<text:s/>intended<text:s/>to<text:s/>inform<text:s/>implementation<text:s/>and<text:s/>coordination<text:s/>efforts<text:s/>in<text:s/>the<text:s/>next<text:s/>phase.</text:span><text:span text:style-name="T322_38"><text:s/></text:span></text:p>
      <text:p text:style-name="P323"/>
      <text:p text:style-name="P324"><text:span text:style-name="T324_1">Other<text:s/>legislative<text:s/>reviews<text:s/>addressed</text:span><text:span text:style-name="T324_2"><text:s/></text:span><text:span text:style-name="T324_3">amendments<text:s/>to<text:s/></text:span><text:span text:style-name="T324_4">t</text:span><text:span text:style-name="T324_5">he<text:s/>Elections<text:s/>Act,<text:s/>General<text:s/>Regulations,<text:s/>Voter<text:s/>Education,<text:s/>Party<text:s/>Primaries<text:s/>and<text:s/>Party<text:s/>Lists,<text:s/>Registration<text:s/>of<text:s/>Voters,<text:s/>Technology,<text:s/>Campaign<text:s/>Financing,<text:s/>and<text:s/>Rules<text:s/>of<text:s/>Procedure<text:s/>on<text:s/>Settlement<text:s/>of<text:s/>Electoral<text:s/>Disputes.</text:span><text:span text:style-name="T324_6"><text:s/>Notably,<text:s/>collectively<text:s/>these<text:s/>amendments</text:span><text:span text:style-name="T324_7"><text:s/>seek<text:s/>to<text:s/>reduce<text:s/>barriers<text:s/>and<text:s/>increase<text:s/>information<text:s/>access<text:s/>for<text:s/>marginalised<text:s/>groups<text:s/>incl</text:span><text:span text:style-name="T324_8">uding<text:s/>women,<text:s/>youth<text:s/>and<text:s/>Persons<text:s/>with<text:s/>Disabilities<text:s/>(PWDs).</text:span></text:p>
      <text:p text:style-name="P325"/>
      <text:p text:style-name="P326"><text:span text:style-name="T326_1">Indicator<text:s/>2.2.<text:s/>Credibility<text:s/>of<text:s/>electoral<text:s/>operations,<text:s/>management,<text:s/>and<text:s/>dispute<text:s/>resolution</text:span><text:span text:style-name="T326_2">.<text:s/></text:span><text:span text:style-name="T326_3">T</text:span><text:span text:style-name="T326_4">he<text:s/>induction<text:s/>of<text:s/>the<text:s/>new<text:s/>IEBC<text:s/>commissioners,<text:s/>which<text:s/>facilitated<text:s/>a<text:s/>smooth<text:s/>leadership<text:s/>transition<text:s/>and<text:s/>the<text:s/>resumption<text:s/>of<text:s/>core<text:s/>electoral<text:s/>functions<text:s/>that<text:s/>had<text:s/>been<text:s/>suspended<text:s/>since<text:s/>2023</text:span><text:span text:style-name="T326_5"><text:note text:note-class="footnote"><text:note-citation/><text:note-body><text:p text:style-name="P327"><text:span text:style-name="T327_1"><text:s/></text:span><text:span text:style-name="T327_2">Outcome<text:s/>of<text:s/>induction<text:s/>process:</text:span><text:span text:style-name="T327_3"><text:s/>Four</text:span><text:span text:style-name="T327_4">‑week<text:s/>structured<text:s/>programme<text:s/>after<text:s/>Sept<text:s/>2025<text:s/>swearing</text:span><text:span text:style-name="T327_5">‑in<text:s/>covering<text:s/>electoral<text:s/>law,<text:s/>by</text:span><text:span text:style-name="T327_6">‑election</text:span><text:span text:style-name="T327_7"><text:s/>management<text:s/>and<text:s/>public<text:s/>engagement;<text:s/>commissioners<text:s/>reached<text:s/>&gt;1,200<text:s/>citizens<text:s/>through<text:s/>town<text:s/>halls<text:s/>and<text:s/>the<text:s/></text:span><text:span text:style-name="T327_8">Peopl</text:span><text:span text:style-name="T327_9">e.<text:s/></text:span><text:span text:style-name="T327_10">Rapid</text:span><text:span text:style-name="T327_11"><text:s/>impact:</text:span><text:span text:style-name="T327_12"><text:s/>Code<text:s/>of<text:s/>Conduct<text:s/>training<text:s/>ahead<text:s/>of<text:s/>Nov<text:s/>2025<text:s/>byelections<text:s/>enabled<text:s/>investigations<text:s/>and<text:s/>Ksh<text:s/>1,000,000<text:s/>fines<text:s/>for<text:s/>candidates<text:s/>who<text:s/>breached<text:s/>code<text:s/>of<text:s/>conduct,<text:s/>revived<text:s/>the<text:s/>Leadership<text:s/>&amp;<text:s/>Integrity<text:s/>Vetting<text:s/>Committee,<text:s/>and<text:s/>prompted<text:s/>vetting<text:s/>guideline<text:s/>development.<text:s/></text:span><text:span text:style-name="T327_13">Systems<text:s/>&amp;<text:s/>capacity:</text:span><text:span text:style-name="T327_14"><text:s/>Legal<text:s/>Case<text:s/>Management<text:s/>System<text:s/>deployed<text:s/>during<text:s/>by</text:span><text:span text:style-name="T327_15">‑elections,<text:s/>improving<text:s/>case<text:s/>handling<text:s/>efficiency<text:s/>and<text:s/>transparency.<text:s/></text:span><text:span text:style-name="T327_16">Youth<text:s/>outreach<text:s/>&amp;<text:s/>registration:</text:span><text:span text:style-name="T327_17"><text:s/>Supported<text:s/>launch<text:s/>of<text:s/>Enhanced<text:s/>Continuous<text:s/>Voter<text:s/>Registration<text:s/>(30<text:s/>Mar<text:s/>2026),<text:s/>developed<text:s/>a<text:s/>youth</text:span><text:span text:style-name="T327_18">‑centric<text:s/>training<text:s/>curriculum<text:s/>and<text:s/>delivered<text:s/>Level</text:span><text:span text:style-name="T327_19">‑2<text:s/>trainer</text:span><text:span text:style-name="T327_20">‑of</text:span><text:span text:style-name="T327_21">‑trainers<text:s/>to<text:s/>cascade<text:s/>nationwide.</text:span></text:p><text:p text:style-name="P328"/></text:note-body></text:note></text:span><text:span text:style-name="T328_1">.<text:s/>This<text:s/>transition<text:s/>enabled<text:s/>the<text:s/>restart<text:s/>of<text:s/>continuous<text:s/>voter<text:s/>registration,<text:s/>scheduling<text:s/>and<text:s/>conducting<text:s/>of<text:s/>delayed<text:s/>by-elections,<text:s/>and<text:s/>renewed<text:s/>focus<text:s/>on<text:s/>electoral<text:s/>law<text:s/>reforms<text:s/>and<text:s/>operational<text:s/>planning.<text:s/>KISP<text:s/>supported<text:s/>post-by-<text:s/>election<text:s/>reviews<text:s/>in<text:s/>12<text:s/>counties<text:s/>which<text:s/>resulted<text:s/>in<text:s/>23<text:s/>operational<text:s/>lessons<text:s/>being<text:s/>incorporated<text:s/>into<text:s/>the<text:s/>2027<text:s/>Election<text:s/>Operations<text:s/>Plan<text:s/>(EOP).<text:s/></text:span></text:p>
      <text:p text:style-name="P329"/>
      <text:p text:style-name="P330"><text:span text:style-name="T330_1">Other<text:s/>milestones<text:s/></text:span><text:span text:style-name="T330_2">under<text:s/>indicator<text:s/>2.2<text:s/></text:span><text:span text:style-name="T330_3">include<text:s/>the<text:s/>promotion<text:s/>of<text:s/>rapid<text:s/>AI<text:s/>tool<text:s/>adoption<text:s/>through<text:s/>an<text:s/>ICT<text:s/>audit<text:s/>(with<text:s/>five<text:s/>recommended<text:s/>applications<text:s/>integrated<text:s/>into<text:s/>the<text:s/>audit<text:s/>ToR<text:s/>and<text:s/>testing),<text:s/>enhanced<text:s/>dispute<text:s/>resolution<text:s/>capacity<text:s/>via<text:s/>a<text:s/>training<text:s/>pathway<text:s/>for<text:s/>120<text:s/>magistrates</text:span><text:span text:style-name="T330_4"><text:note text:note-class="footnote"><text:note-citation/><text:note-body><text:p text:style-name="P331"><text:span text:style-name="T331_1"><text:s/></text:span><text:span text:style-name="T331_2">Three<text:s/>KISP<text:s/>convened<text:s/>workshops<text:s/>with<text:s/>45<text:s/>judicial<text:s/>officers<text:s/>and<text:s/>IEBC<text:s/>legal<text:s/>staff<text:s/>to<text:s/>review<text:s/>petition<text:s/>curricula<text:s/>and<text:s/>regulations.</text:span><text:span text:style-name="T331_3"><text:s/></text:span><text:span text:style-name="T331_4">Plan:</text:span><text:span text:style-name="T331_5"><text:s/>Judiciary<text:s/>adopted<text:s/>a<text:s/>training<text:s/>needs<text:s/>pathway<text:s/>for<text:s/>a<text:s/>tiered<text:s/>programme<text:s/>covering<text:s/>120<text:s/>magistrates<text:s/>and<text:s/>judges;<text:s/>pilots<text:s/>set<text:s/>for<text:s/>May<text:s/>2026.</text:span><text:span text:style-name="T331_6"><text:s/></text:span><text:span text:style-name="T331_7">Immediate<text:s/>use:</text:span><text:span text:style-name="T331_8"><text:s/>A<text:s/>two</text:span><text:span text:style-name="T331_9">‑day<text:s/>technical<text:s/>workshop<text:s/>prepared<text:s/>judges<text:s/>for<text:s/>the<text:s/>Mbere<text:s/>North<text:s/>petition<text:s/>from<text:s/>Nov<text:s/>2025<text:s/>(bribery,<text:s/>intimidation,<text:s/>misuse<text:s/>of<text:s/>state<text:s/>resources).</text:span><text:span text:style-name="T331_10"><text:s/></text:span><text:span text:style-name="T331_11">Institutional<text:s/>support:</text:span><text:span text:style-name="T331_12"><text:s/>ELGIA<text:s/>finalized<text:s/>the<text:s/>Elections<text:s/>Laws<text:s/>Amendment<text:s/>Bill<text:s/>(2025)<text:s/>for<text:s/>parliamentary<text:s/>submission<text:s/>and<text:s/>supported<text:s/>revision<text:s/>of<text:s/>the<text:s/>Election<text:s/>Dispute<text:s/>Resolution<text:s/>Curriculum.</text:span></text:p></text:note-body></text:note></text:span><text:span text:style-name="T331_13">,<text:s/>and<text:s/>the<text:s/>securing<text:s/>of<text:s/>a<text:s/>revised<text:s/>IEBC–media<text:s/>MoU</text:span><text:span text:style-name="T331_14"><text:s/></text:span><text:span text:style-name="T331_15">with<text:s/>key<text:s/>provisions<text:s/>including<text:s/>established<text:s/>protocols<text:s/>for<text:s/></text:span><text:span text:style-name="T331_16">real-time</text:span><text:span text:style-name="T331_17"><text:s/></text:span><text:span text:style-name="T331_18">factchecking</text:span><text:span text:style-name="T331_19">,<text:s/>joint<text:s/>pre</text:span><text:span text:style-name="T331_20">election<text:s/>briefings,<text:s/>and<text:s/>accreditation<text:s/>processes.<text:s/>The<text:s/>IEBC's<text:s/>stakeholder<text:s/>engagement<text:s/>strategy<text:s/>was<text:s/>updated,<text:s/>and<text:s/>citizen<text:s/>inputs<text:s/>were<text:s/>consolidated<text:s/>into<text:s/>the<text:s/>IEBC<text:s/>Strategic<text:s/>Plan<text:s/>with<text:s/>key<text:s/>commitments<text:s/>including<text:s/></text:span><text:span text:style-name="T331_21">q</text:span><text:span text:style-name="T331_22">uarterly<text:s/>citizen<text:s/>forums<text:s/>in<text:s/>all<text:s/>47<text:s/>counties,<text:s/>dedicated<text:s/>youth<text:s/>and<text:s/>PWD<text:s/>outreach<text:s/>plans,<text:s/>and<text:s/>simplified<text:s/></text:span><text:span text:style-name="T331_23">voter<text:s/>education</text:span><text:span text:style-name="T331_24"><text:s/>materials.</text:span><text:span text:style-name="T331_25"><text:s/></text:span><text:span text:style-name="T331_26">IEBC<text:s/>is<text:s/>yet<text:s/>to<text:s/>adopt<text:s/>it<text:s/>due<text:s/>to<text:s/></text:span><text:span text:style-name="T331_27">need<text:s/></text:span><text:span text:style-name="T331_28">to<text:s/>align<text:s/>some<text:s/>components<text:s/>to<text:s/>the<text:s/>new<text:s/>strategic<text:s/>plan<text:s/>2024-2029</text:span><text:span text:style-name="T331_29">.<text:s/></text:span><text:span text:style-name="T331_30">IEBC<text:s/>2027<text:s/>General<text:s/>Election<text:s/>Information<text:s/>and<text:s/>Technology<text:s/>Plan<text:s/>reviewed</text:span><text:span text:style-name="T331_31"><text:s/>with<text:s/>key<text:s/>areas<text:s/>of<text:s/>focus<text:s/>including<text:s/>integration<text:s/>of<text:s/></text:span><text:span text:style-name="T331_32">voter<text:s/>register</text:span><text:span text:style-name="T331_33"><text:s/>audit<text:s/>mechanisms,<text:s/>stronger<text:s/></text:span><text:span text:style-name="T331_34">results<text:s/>transmission</text:span><text:span text:style-name="T331_35"><text:s/>encryption,<text:s/>and<text:s/>automated<text:s/></text:span><text:span text:style-name="T331_36">candidate<text:s/>document</text:span><text:span text:style-name="T331_37"><text:s/>verification.<text:s/></text:span><text:span text:style-name="T331_38">T</text:span><text:span text:style-name="T331_39">hese<text:s/>achievements<text:s/>have<text:s/>strengthened<text:s/>the<text:s/>preparedness<text:s/>of<text:s/>both<text:s/>the<text:s/>IEBC<text:s/>and<text:s/>the<text:s/>judiciary<text:s/>for<text:s/>the<text:s/>2027<text:s/>elections</text:span><text:span text:style-name="T331_40"><text:s/>and<text:s/>will<text:s/>collectively<text:s/>contribute<text:s/>to<text:s/>elections<text:s/>integrity</text:span><text:span text:style-name="T331_41">.</text:span></text:p>
      <text:p text:style-name="P332"/>
      <text:p text:style-name="P333"><text:span text:style-name="T333_1">Challenges</text:span><text:span text:style-name="T333_2"><text:s/></text:span></text:p>
      <text:list text:style-name="LS5" xml:id="list21">
        <text:list-item>
          <text:p text:style-name="P334"><text:span text:style-name="T334_1">Persistent<text:s/>trust<text:s/>deficit:</text:span><text:span text:style-name="T334_2"><text:s/></text:span><text:span text:style-name="T334_3">KISP’s<text:s/>October<text:s/>2025<text:s/>survey<text:s/>(n=1,247;<text:s/>seven<text:s/>counties)<text:s/>found<text:s/>that<text:s/>67%<text:s/>of<text:s/>respondents<text:s/>were<text:s/>sceptical<text:s/>about<text:s/>the<text:s/>IEBC’s<text:s/>ability<text:s/>to<text:s/>deliver<text:s/>credible<text:s/>elections.<text:s/>This<text:s/>distrust<text:s/>is<text:s/>reflected<text:s/>in<text:s/>low<text:s/>registration<text:s/>uptake<text:s/>(only<text:s/>433<text:s/>new<text:s/>registrants<text:s/>at<text:s/>the<text:s/>People<text:s/>Dialogue<text:s/>Festival—around<text:s/>2%<text:s/>of<text:s/>eligible<text:s/>unregistered<text:s/>attendees)<text:s/>and<text:s/>ongoing<text:s/>registration<text:s/>figures<text:s/>remaining<text:s/>below<text:s/>IEBC<text:s/>targets.</text:span></text:p>
        </text:list-item>
        <text:list-item>
          <text:p text:style-name="P335"><text:span text:style-name="T335_1">Early<text:s/>political<text:s/>campaigns:</text:span><text:span text:style-name="T335_2"><text:s/></text:span><text:span text:style-name="T335_3">Premature<text:s/>campaigning<text:s/>by<text:s/>the<text:s/>political<text:s/>class<text:s/>is<text:s/>distracting<text:s/>institutions<text:s/>from<text:s/></text:span><text:span text:style-name="T335_4">early<text:s/>reforms<text:s/>and<text:s/></text:span><text:span text:style-name="T335_5">effective<text:s/>election<text:s/>preparations<text:s/>and<text:s/>hindering<text:s/>the<text:s/>mobilisation<text:s/>of<text:s/>citizens<text:s/>and<text:s/>political<text:s/>parties<text:s/>around<text:s/>issue-based<text:s/>politics.</text:span></text:p>
        </text:list-item>
      </text:list>
      <text:p text:style-name="P336"><text:span text:style-name="T336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337"/>
      <text:p text:style-name="P338"><text:span text:style-name="T338_1">The<text:s/>output<text:s/>remains<text:s/>the<text:s/>same</text:span><text:span text:style-name="T338_2"><text:s/>as<text:s/>the<text:s/>original<text:s/>BC.</text:span></text:p>
      <text:p text:style-name="P339"/>
      <text:p text:style-name="P340"><text:span text:style-name="T340_1">L</text:span><text:span text:style-name="T340_2">essons<text:s/>learned<text:s/>this<text:s/>year<text:s/>and<text:s/>recommendations<text:s/>for<text:s/>the<text:s/>year<text:s/>ahead<text:s/></text:span></text:p>
      <text:p text:style-name="P341"/>
      <text:p text:style-name="P342"><text:span text:style-name="T342_1">Key<text:s/>lessons<text:s/>this<text:s/>year<text:s/>and<text:s/>recommended<text:s/>priorities<text:s/>for<text:s/>2026–27:</text:span><text:span text:style-name="T342_2"><text:s/></text:span></text:p>
      <text:list text:style-name="LS4" xml:id="list23">
        <text:list-item>
          <text:p text:style-name="P343"><text:span text:style-name="T343_1">Hands-on,<text:s/>event-driven<text:s/>learning—such<text:s/>as<text:s/>post-election<text:s/>action<text:s/>reviews—delivers<text:s/>operational<text:s/>improvements<text:s/>far<text:s/>more<text:s/>effectively<text:s/>than<text:s/>relying<text:s/>solely<text:s/>on<text:s/>external<text:s/>advocacy.<text:s/>Embedding<text:s/>this<text:s/>approach<text:s/>within<text:s/>regular<text:s/>practice<text:s/>will<text:s/>foster<text:s/>adaptive<text:s/>learning<text:s/>and<text:s/>drive<text:s/>continuous<text:s/>improvement<text:s/>across<text:s/>institutions.<text:s/></text:span></text:p>
        </text:list-item>
        <text:list-item>
          <text:p text:style-name="P344"><text:span text:style-name="T344_1">Strengthening<text:s/>dispute<text:s/>resolution<text:s/>demands<text:s/>both<text:s/>procedural<text:s/>and<text:s/>institutional<text:s/>alignment.<text:s/>Training<text:s/>is<text:s/>necessary,<text:s/>but<text:s/>long-term<text:s/>effectiveness<text:s/>hinges<text:s/>on<text:s/>embedding<text:s/>clear<text:s/>processes<text:s/>and<text:s/>sustained<text:s/>collaboration<text:s/>between<text:s/>relevant<text:s/>bodies,<text:s/>ensuring<text:s/>consistency<text:s/>and<text:s/>reliability<text:s/>in<text:s/>resolving<text:s/>electoral<text:s/>disputes.<text:s/></text:span></text:p>
        </text:list-item>
      </text:list>
      <text:p text:style-name="P345"><text:span text:style-name="T345_1">Learning<text:s/>aims<text:s/>for<text:s/>the<text:s/>year<text:s/>ahead</text:span><text:span text:style-name="T345_2"><text:s/></text:span></text:p>
      <text:p text:style-name="P346"><text:span text:style-name="T346_1">The<text:s/>programme<text:s/>will<text:s/>focus<text:s/>on<text:s/>deepening<text:s/>insight<text:s/>into<text:s/>three<text:s/>critical<text:s/>areas:<text:s/></text:span></text:p>
      <text:list text:style-name="LS6" xml:id="list25">
        <text:list-item>
          <text:p text:style-name="P347"><text:span text:style-name="T347_1">Assessing<text:s/>whether<text:s/>sustained,<text:s/>visible<text:s/>engagement<text:s/>by<text:s/>IEBC<text:s/>at<text:s/>county<text:s/>level—including<text:s/>quarterly<text:s/>stakeholder<text:s/>forums—will<text:s/>tangibly<text:s/>boost<text:s/>voter<text:s/>registration<text:s/>and<text:s/>turnout<text:s/>in<text:s/>the<text:s/>lead-up<text:s/>to<text:s/>2027.<text:s/>Progress<text:s/>will<text:s/>be<text:s/>tracked<text:s/>via<text:s/>monthly,<text:s/>county-level<text:s/>registration<text:s/>statistics.<text:s/></text:span></text:p>
        </text:list-item>
        <text:list-item>
          <text:p text:style-name="P348"><text:span text:style-name="T348_1">KISP<text:s/>will<text:s/>focus<text:s/>on<text:s/>deepening<text:s/>insight<text:s/>into<text:s/>whether<text:s/>the<text:s/>Political<text:s/>Economy<text:s/>Analysis<text:s/>(PEA)<text:s/>on<text:s/>leadership<text:s/>and<text:s/>integrity<text:s/>vetting<text:s/>can<text:s/>be<text:s/>translated<text:s/>into<text:s/>practical,<text:s/>institution</text:span><text:span text:style-name="T348_2">‑</text:span><text:span text:style-name="T348_3">led<text:s/>coordination<text:s/>and<text:s/>verification<text:s/>measures,<text:s/>rather<text:s/>than<text:s/>remaining<text:s/>a<text:s/>diagnostic<text:s/>product.<text:s/>Learning<text:s/>will<text:s/>assess<text:s/>whether<text:s/>agreed<text:s/>PEA<text:s/>recommendations—such<text:s/>as<text:s/>clarifying<text:s/>integrity<text:s/>standards<text:s/>beyond<text:s/>criminal<text:s/>thresholds,<text:s/>improving<text:s/>inter</text:span><text:span text:style-name="T348_4">‑</text:span><text:span text:style-name="T348_5">agency<text:s/>information</text:span><text:span text:style-name="T348_6">‑</text:span><text:span text:style-name="T348_7">sharing,<text:s/>and<text:s/>piloting<text:s/>coordinated<text:s/>verification<text:s/>practices—are<text:s/>taken<text:s/>up<text:s/>by<text:s/>oversight<text:s/>institutions<text:s/>and<text:s/>reflected<text:s/>in<text:s/>documented<text:s/>actions,<text:s/>workplans,<text:s/>or<text:s/>guidance<text:s/>during<text:s/>the<text:s/>next<text:s/>implementation<text:s/>period.</text:span></text:p>
        </text:list-item>
      </text:list>
      <text:p text:style-name="P349"/>
      <table:table table:style-name="Table9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40">
          <table:table-cell table:style-name="Cell133">
            <text:p text:style-name="P350"><text:span text:style-name="T350_1">Output<text:s/>Title<text:s/></text:span></text:p>
          </table:table-cell>
          <table:table-cell table:style-name="Cell134" table:number-columns-spanned="4">
            <text:p text:style-name="P351"><text:span text:style-name="T351_1">Delivery<text:s/>-<text:s/></text:span><text:span text:style-name="T351_2">Enhanced<text:s/>capacity<text:s/>for<text:s/>issue-based<text:s/>engagement<text:s/>and<text:s/>holding<text:s/>power<text:s/>to<text:s/>account.</text:span></text:p>
          </table:table-cell>
          <table:covered-table-cell/>
          <table:covered-table-cell/>
          <table:covered-table-cell/>
        </table:table-row>
        <table:table-row table:style-name="Row41">
          <table:table-cell table:style-name="Cell135" table:number-columns-spanned="2">
            <text:p text:style-name="P352"><text:span text:style-name="T352_1">Output<text:s/>number:<text:s/></text:span></text:p>
          </table:table-cell>
          <table:covered-table-cell/>
          <table:table-cell table:style-name="Cell136">
            <text:p text:style-name="P353"><text:span text:style-name="T353_1">3</text:span></text:p>
          </table:table-cell>
          <table:table-cell table:style-name="Cell137">
            <text:p text:style-name="P354"><text:span text:style-name="T354_1">Output<text:s/>Score:<text:s/></text:span></text:p>
          </table:table-cell>
          <table:table-cell table:style-name="Cell138">
            <text:p text:style-name="P355"><text:span text:style-name="T355_1">B</text:span></text:p>
          </table:table-cell>
        </table:table-row>
        <table:table-row table:style-name="Row42">
          <table:table-cell table:style-name="Cell139" table:number-columns-spanned="2">
            <text:p text:style-name="P356"><text:span text:style-name="T356_1">Impact<text:s/>weighting<text:s/>(%):<text:s text:c="2"/></text:span></text:p>
          </table:table-cell>
          <table:covered-table-cell/>
          <table:table-cell table:style-name="Cell140">
            <text:p text:style-name="P357"><text:span text:style-name="T357_1">40%</text:span></text:p>
          </table:table-cell>
          <table:table-cell table:style-name="Cell141">
            <text:p text:style-name="P358"><text:span text:style-name="T358_1">Weighting<text:s/>revised<text:s/>since<text:s/>last<text:s/>AR?<text:s/></text:span></text:p>
          </table:table-cell>
          <table:table-cell table:style-name="Cell142">
            <text:p text:style-name="P359"><text:span text:style-name="T359_1">No</text:span></text:p>
          </table:table-cell>
        </table:table-row>
      </table:table>
      <text:p text:style-name="P360"/>
      <table:table table:style-name="Table10">
        <table:table-column table:style-name="Column39"/>
        <table:table-column table:style-name="Column40"/>
        <table:table-column table:style-name="Column41"/>
        <table:table-row table:style-name="Row43">
          <table:table-cell table:style-name="Cell143">
            <text:p text:style-name="P361"><text:span text:style-name="T361_1">Indicator(s)</text:span></text:p>
          </table:table-cell>
          <table:table-cell table:style-name="Cell144">
            <text:p text:style-name="P362"><text:span text:style-name="T362_1">Milestone(s)<text:s/>for<text:s/>this<text:s/>review</text:span></text:p>
          </table:table-cell>
          <table:table-cell table:style-name="Cell145">
            <text:p text:style-name="P363"><text:span text:style-name="T363_1">Progress<text:s/></text:span></text:p>
          </table:table-cell>
        </table:table-row>
        <table:table-row table:style-name="Row44">
          <table:table-cell table:style-name="Cell146">
            <text:p text:style-name="P364"><text:span text:style-name="T364_1">3.1.<text:s/>Extent<text:s/>of<text:s/>shift<text:s/>from<text:s/>personality<text:s/>and<text:s/>ethnic-based<text:s/>politics</text:span></text:p>
          </table:table-cell>
          <table:table-cell table:style-name="Cell147">
            <text:p text:style-name="P365"><text:span text:style-name="T365_1">–<text:s/>No<text:s/>milestone<text:s/>for<text:s/>May<text:s/>2026.<text:s/></text:span></text:p>
          </table:table-cell>
          <table:table-cell table:style-name="Cell148">
            <text:p text:style-name="P366"><text:span text:style-name="T366_1">Shift<text:s/>not<text:s/>likely<text:s/>to<text:s/>happen<text:s/>by<text:s/>March<text:s/>2026</text:span></text:p>
          </table:table-cell>
        </table:table-row>
        <table:table-row table:style-name="Row45">
          <table:table-cell table:style-name="Cell149">
            <text:p text:style-name="P367"><text:span text:style-name="T367_1">3.2.<text:s/>Number<text:s/>of<text:s/>political<text:s/>parties<text:s/>or<text:s/>candidates<text:s/>that<text:s/>co-create<text:s/>manifestos<text:s/>with<text:s/>citizens<text:s/>and<text:s/>civil<text:s/>society</text:span></text:p>
          </table:table-cell>
          <table:table-cell table:style-name="Cell150">
            <text:p text:style-name="P368"><text:span text:style-name="T368_1">A<text:s/>joint<text:s/>“Issues-Policy<text:s/></text:span><text:span text:style-name="T368_2">brief”<text:s/>for</text:span><text:span text:style-name="T368_3"><text:s/>inclusion<text:s/>in<text:s/>the<text:s/>Manifestos<text:s/>of<text:s/>the<text:s/>Political<text:s/>Parties<text:s/>developed.</text:span></text:p>
          </table:table-cell>
          <table:table-cell table:style-name="Cell151">
            <text:p text:style-name="P369"><text:span text:style-name="T369_1">Me</text:span><text:span text:style-name="T369_2">t</text:span><text:span text:style-name="T369_3"><text:s/>expectation</text:span><text:span text:style-name="T369_4"><text:s/>—<text:s/>the<text:s/>joint<text:s/>Issues</text:span><text:span text:style-name="T369_5">‑</text:span><text:span text:style-name="T369_6">Policy<text:s/>Brief<text:s/>has<text:s/>been<text:s/>developed,<text:s/>and<text:s/>mechanisms<text:s/>exist<text:s/>to<text:s/>promote<text:s/>party<text:s/>uptake.</text:span></text:p>
            <text:p text:style-name="P370"/>
          </table:table-cell>
        </table:table-row>
        <table:table-row table:style-name="Row46">
          <table:table-cell table:style-name="Cell152">
            <text:p text:style-name="P371"><text:span text:style-name="T371_1">3.3.<text:s/>Level<text:s/>of<text:s/>citizens,<text:s/>civil<text:s/>society<text:s/>and<text:s/>private<text:s/>sector<text:s/>engagement<text:s/>in<text:s/>policymaking<text:s/>and<text:s/>demanding<text:s/>Accountability</text:span></text:p>
            <text:p text:style-name="P372"/>
          </table:table-cell>
          <table:table-cell table:style-name="Cell153">
            <text:p text:style-name="P373"><text:span text:style-name="T373_1">More<text:s/>frequent<text:s/>and<text:s/>quality<text:s/>youth<text:s/>engagement<text:s/>in<text:s/>economic<text:s/>governance</text:span></text:p>
            <text:p text:style-name="P374"/>
            <text:p text:style-name="P375"><text:span text:style-name="T375_1">1<text:s/>youth<text:s/>led<text:s/>policy<text:s/>reform<text:s/>proposal<text:s/>submitted<text:s/>to<text:s/>parliament,<text:s/>political<text:s/>parties</text:span></text:p>
          </table:table-cell>
          <table:table-cell table:style-name="Cell154">
            <text:p text:style-name="P376"><text:span text:style-name="T376_1">Moderately<text:s/>not<text:s/>met<text:s/>expectation</text:span><text:span text:style-name="T376_2"><text:s/></text:span><text:span text:style-name="T376_3">–</text:span><text:span text:style-name="T376_4"><text:s/></text:span><text:span text:style-name="T376_5">Even<text:s/>though<text:s/></text:span><text:span text:style-name="T376_6">s</text:span><text:span text:style-name="T376_7">trong,<text:s/>sustained<text:s/>youth<text:s/>engagement<text:s/></text:span><text:span text:style-name="T376_8">was<text:s/></text:span><text:span text:style-name="T376_9">achieved;<text:s/>—<text:s/>policy<text:s/>outputs<text:s/>exist<text:s/>and<text:s/>parties/EMBs<text:s/>are<text:s/>engaged,<text:s/>but<text:s/>no<text:s/>youth</text:span><text:span text:style-name="T376_10">‑</text:span><text:span text:style-name="T376_11">led<text:s/>reform<text:s/>proposal<text:s/>has<text:s/>yet<text:s/>been<text:s/>submitted<text:s/>to<text:s/>Parliament<text:s/>or<text:s/>county<text:s/>assemblies.<text:s/>Next<text:s/>step:<text:s/>convert<text:s/>manifestos<text:s/>and<text:s/>CSO<text:s/>strategies<text:s/>into<text:s/>formal<text:s/>legislative<text:s/>submissions.</text:span></text:p>
            <text:p text:style-name="P377"/>
          </table:table-cell>
        </table:table-row>
        <table:table-row table:style-name="Row47">
          <table:table-cell table:style-name="Cell155">
            <text:p text:style-name="P378"><text:span text:style-name="T378_1">3.4.</text:span><text:span text:style-name="T378_2"><text:s/></text:span><text:span text:style-name="T378_3">Number<text:s/>of<text:s/>KISP’s<text:s/>evidence-based<text:s/>recommendations<text:s/>referenced<text:s/>in<text:s/>parliamentary<text:s/>submissions,<text:s/>committee<text:s/>reports,<text:s/>policy<text:s/>briefs,<text:s/>or<text:s/></text:span><text:span text:style-name="T378_4">party<text:s/></text:span><text:span text:style-name="T378_5">manifestos.</text:span></text:p>
          </table:table-cell>
          <table:table-cell table:style-name="Cell156">
            <text:p text:style-name="P379"><text:span text:style-name="T379_1">Key<text:s/>parliamentary<text:s/>committees’<text:s/>reference<text:s/>at<text:s/>least<text:s/>one<text:s/>KISP<text:s/>supported<text:s/>evidence<text:s/>in<text:s/>policy/<text:s/>legal<text:s/>reforms.</text:span></text:p>
          </table:table-cell>
          <table:table-cell table:style-name="Cell157">
            <text:p text:style-name="P380"><text:span text:style-name="T380_1">Substantially<text:s/></text:span><text:span text:style-name="T380_2">did<text:s/></text:span><text:span text:style-name="T380_3">not<text:s/>meet<text:s/>expectation:<text:s/></text:span><text:span text:style-name="T380_4">Briefs<text:s/></text:span><text:span text:style-name="T380_5">yet<text:s/>to</text:span><text:span text:style-name="T380_6"><text:s/>be<text:s/>submitted<text:s/></text:span><text:span text:style-name="T380_7">to<text:s/>key<text:s/></text:span><text:span text:style-name="T380_8">parl</text:span><text:span text:style-name="T380_9">iamentary<text:s/></text:span><text:span text:style-name="T380_10">committees</text:span><text:span text:style-name="T380_11">.<text:s/></text:span></text:p>
            <text:p text:style-name="P381"/>
            <text:p text:style-name="P382"><text:span text:style-name="T382_1">Uptake<text:s/>increasing</text:span><text:span text:style-name="T382_2">:<text:s/>IEA<text:s/>inputs<text:s/>are<text:s/>reflected<text:s/>in<text:s/>the<text:s/>Budget<text:s/>Review<text:s/>and<text:s/>Outlook<text:s/>paper,<text:s/>Division<text:s/>of<text:s/>Revenue<text:s/>Bill<text:s/>2026,<text:s/>Budget<text:s/>Policy<text:s/>Statement<text:s/>and<text:s/>Medium-Term<text:s/>Debt<text:s/>Strategy,<text:s/>the<text:s/>Auditor<text:s/>General<text:s/>supports<text:s/>using<text:s/>the<text:s/>programme’s<text:s/>debt<text:s/>analysis<text:s/>in<text:s/>the<text:s/>debt<text:s/>audit,<text:s/>and<text:s/>parliamentary<text:s/>demand<text:s/>for<text:s/>the<text:s/>SHIF<text:s/>study<text:s/>demonstrates<text:s/>growing<text:s/>institutional<text:s/>uptake<text:s/>of<text:s/>programme<text:s/>evidence</text:span></text:p>
          </table:table-cell>
        </table:table-row>
      </table:table>
      <text:p text:style-name="P383"/>
      <text:p text:style-name="P384"><text:span text:style-name="T384_1">Briefly<text:s/>describe<text:s/>the<text:s/>output’s<text:s/>activities<text:s/>and<text:s/>provide<text:s/>supporting<text:s/>narrative<text:s/>for<text:s/>the<text:s/>score.<text:s/></text:span></text:p>
      <text:p text:style-name="P385"/>
      <text:p text:style-name="P386"><text:span text:style-name="T386_1">Output<text:s/></text:span><text:span text:style-name="T386_2">3<text:s/>focused<text:s/>on<text:s/>enhancing<text:s/>capacity<text:s/>of<text:s/>political<text:s/>actors<text:s/>and<text:s/>citizens<text:s/>for<text:s/>issue-based<text:s/>engagement<text:s/>and<text:s/>holding<text:s/>power<text:s/>to<text:s/>account.</text:span><text:span text:style-name="T386_3"><text:s/></text:span><text:span text:style-name="T386_4">Activities<text:s/>under<text:s/>this<text:s/>output<text:s/>included<text:s/>developing<text:s/>and<text:s/>submitting<text:s/></text:span><text:span text:style-name="T386_5">to</text:span><text:span text:style-name="T386_6"><text:s/>parliament</text:span><text:span text:style-name="T386_7">,</text:span><text:span text:style-name="T386_8"><text:s/></text:span><text:span text:style-name="T386_9">youth-<text:s/>and<text:s/>citizen-led<text:s/>policy<text:s/>proposals,<text:s/>producing<text:s/>manifestos<text:s/>and<text:s/>advocacy<text:s/>strategies,<text:s/>training<text:s/>CSO<text:s/>actors<text:s/>to<text:s/>enhance<text:s/>advocacy<text:s/>capacity,<text:s/>facilitating<text:s/>public<text:s/>forums<text:s/>and<text:s/>budget<text:s/>analyses,<text:s/>consolidating<text:s/>and<text:s/>submitting<text:s/>evidence-based<text:s/>recommendations<text:s/>to<text:s/>parliamentary<text:s/>committees,<text:s/>and<text:s/>supporting<text:s/>citizen<text:s/>engagement<text:s/>in<text:s/>fiscal<text:s/>governance<text:s/>through<text:s/>accessible<text:s/>data<text:s/>tools<text:s/>and<text:s/>coalition-building<text:s/>initiatives<text:s/>across<text:s/>national<text:s/>and<text:s/>county<text:s/>levels.</text:span></text:p>
      <text:p text:style-name="P387"/>
      <text:p text:style-name="P388"><text:span text:style-name="T388_1">While<text:s/>Output<text:s/>3<text:s/>is<text:s/>on<text:s/>course<text:s/>to<text:s/>achieving<text:s/>planned<text:s/>programme<text:s/>targets</text:span><text:span text:style-name="T388_2">,<text:s/>d</text:span><text:span text:style-name="T388_3">elivering<text:s/>lasting<text:s/>change<text:s/>at<text:s/>the<text:s/>outcome<text:s/>level<text:s/>demands<text:s/>long-term<text:s/>/<text:s/>sustained<text:s/>investment<text:s/>in<text:s/>citizens,<text:s/>political<text:s/>parties,<text:s/>and<text:s/>institutions<text:s/>to<text:s/>embed<text:s/>genuine<text:s/>and<text:s/>durable<text:s/>shift<text:s/>towards<text:s/>issue-based<text:s/>politics</text:span><text:span text:style-name="T388_4"><text:s/>and<text:s/>policies</text:span><text:span text:style-name="T388_5">.<text:s/>Of<text:s/>the<text:s/>four<text:s/>milestone<text:s/>targets<text:s/>set,<text:s/>only<text:s/>one<text:s/></text:span><text:span text:style-name="T388_6">met<text:s/></text:span><text:span text:style-name="T388_7">expectation<text:s/>while</text:span><text:span text:style-name="T388_8"><text:s/>others<text:s/>remain<text:s/>on<text:s/>track</text:span><text:span text:style-name="T388_9">.<text:s/></text:span></text:p>
      <text:p text:style-name="P389"/>
      <text:p text:style-name="P390"><text:span text:style-name="T390_1">Notable<text:s/></text:span><text:span text:style-name="T390_2">process<text:s/></text:span><text:span text:style-name="T390_3">achievements<text:s/>include:</text:span></text:p>
      <text:p text:style-name="P391"><text:span text:style-name="T391_1">Indicator<text:s/>3.1:<text:s/>Extent<text:s/>of<text:s/>Shift<text:s/>from<text:s/>Personality-<text:s/>and<text:s/>Ethnic-Based<text:s/>Politics.<text:s/></text:span><text:span text:style-name="T391_2">While<text:s/>a<text:s/>durable,<text:s/>nationwide<text:s/>shift<text:s/>away<text:s/>from<text:s/>personality-<text:s/>and<text:s/>ethnic-based<text:s/>politics<text:s/>has<text:s/>not<text:s/>yet<text:s/>been<text:s/>achieved,<text:s/>the<text:s/>programme<text:s/>delivered<text:s/>credible<text:s/></text:span><text:span text:style-name="T391_3">short-term</text:span><text:span text:style-name="T391_4"><text:s/>gains<text:s/>in<text:s/>issue-based<text:s/>preferences,<text:s/>subnational<text:s/>responsiveness,<text:s/>and<text:s/>youth<text:s/>civic<text:s/>engagement,<text:s/>laying<text:s/>foundations<text:s/>for<text:s/></text:span><text:span text:style-name="T391_5">potential<text:s/></text:span><text:span text:style-name="T391_6">longer-term<text:s/>change.</text:span></text:p>
      <text:p text:style-name="P392"/>
      <text:p text:style-name="P393"><text:span text:style-name="T393_1">Key<text:s/>achievements:</text:span></text:p>
      <text:list text:style-name="LS24" xml:id="list27">
        <text:list-item>
          <text:p text:style-name="P394"><text:span text:style-name="T394_1">Demonstrated<text:s/>perception<text:s/>shifts:</text:span><text:span text:style-name="T394_2"><text:s/>Across<text:s/>13<text:s/>town<text:s/>halls<text:s/>(1,247<text:s/>pre/post<text:s/>surveys),<text:s/>issue-based<text:s/>priorities—particularly<text:s/>service<text:s/>delivery<text:s/>and<text:s/>accountability—increased<text:s/>from<text:s/>41%<text:s/>to<text:s/>64%,<text:s/>while<text:s/>ethnicity/personality-driven<text:s/>preferences<text:s/>declined<text:s/>from<text:s/>52%<text:s/>to<text:s/>38%,<text:s/>with<text:s/>the<text:s/>strongest<text:s/>effects<text:s/>observed<text:s/>in<text:s/>Nakuru<text:s/>and<text:s/>Kisumu.</text:span></text:p>
        </text:list-item>
        <text:list-item>
          <text:p text:style-name="P395"><text:span text:style-name="T395_1">Subnational<text:s/>policy<text:s/>responsiveness:</text:span><text:span text:style-name="T395_2"><text:s/>Citizen-led<text:s/>county<text:s/>manifestos<text:s/>translated<text:s/>into<text:s/>tangible<text:s/>actions,<text:s/>including<text:s/>resumed<text:s/>ECDE<text:s/>construction<text:s/>and<text:s/>teacher<text:s/>recruitment<text:s/>in<text:s/>Kisumu,<text:s/>and<text:s/>expanded<text:s/>vocational<text:s/>training<text:s/>budgets<text:s/>and<text:s/>inclusive<text:s/>policies<text:s/>in<text:s/>Murang’a.</text:span></text:p>
        </text:list-item>
        <text:list-item>
          <text:p text:style-name="P396"><text:span text:style-name="T396_1">Strengthened<text:s/>youth<text:s/>civic<text:s/>engagement:</text:span><text:span text:style-name="T396_2"><text:s/>Manifesto<text:s/>Yetu<text:s/>convened<text:s/>100<text:s/>youth<text:s/>and<text:s/>produced<text:s/>a<text:s/>National<text:s/>Youth<text:s/>Manifesto<text:s/>(launched<text:s/>December<text:s/>2025),<text:s/>secured<text:s/>engagement<text:s/>from<text:s/>IEBC<text:s/>and<text:s/>major<text:s/></text:span><text:span text:style-name="T396_3">political<text:s/>parties,<text:s/>established<text:s/>a<text:s/>12-member<text:s/>youth<text:s/>technical<text:s/>working<text:s/>group,<text:s/>and<text:s/>supported<text:s/>69<text:s/>youth<text:s/>to<text:s/>engage<text:s/>across<text:s/>the<text:s/>policy<text:s/>cycle<text:s/>through<text:s/>IEA.</text:span></text:p>
        </text:list-item>
        <text:list-item>
          <text:p text:style-name="P397"><text:span text:style-name="T397_1">Scaled<text:s/>public<text:s/>outreach:</text:span><text:span text:style-name="T397_2"><text:s/>Multi-channel<text:s/>campaigns<text:s/>(radio<text:s/>and<text:s/>X<text:s/>Spaces)<text:s/>reached<text:s/>approximately<text:s/>1.2<text:s/>million<text:s/>people,<text:s/>increasing<text:s/>issue<text:s/>awareness<text:s/>and<text:s/>participation.</text:span></text:p>
        </text:list-item>
        <text:list-item>
          <text:p text:style-name="P398"><text:span text:style-name="T398_1">Emerging<text:s/>thematic<text:s/>change:</text:span><text:span text:style-name="T398_2"><text:s/>Political<text:s/>and<text:s/>public<text:s/>discourse<text:s/>showed<text:s/>increased<text:s/>attention<text:s/>to<text:s/>economic<text:s/>governance,<text:s/>public<text:s/>debt,<text:s/>and<text:s/>service<text:s/>delivery.</text:span></text:p>
        </text:list-item>
      </text:list>
      <text:p text:style-name="P399"/>
      <text:p text:style-name="P400"><text:span text:style-name="T400_1">Indicator<text:s/>3.2:<text:s/>Political<text:s/>Parties<text:s/>or<text:s/>Candidates<text:s/></text:span><text:span text:style-name="T400_2">Cocreating</text:span><text:span text:style-name="T400_3"><text:s/>Manifestos<text:s/>with<text:s/>Citizens<text:s/>and<text:s/>Civil<text:s/>Society.<text:s/></text:span><text:span text:style-name="T400_4">The<text:s/>target<text:s/>was<text:s/>met,<text:s/>with<text:s/>concrete<text:s/>mechanisms<text:s/>established<text:s/>to<text:s/>enable<text:s/>citizen<text:s/>and<text:s/>CSO<text:s/>inputs<text:s/>to<text:s/>feed<text:s/>directly<text:s/>into<text:s/>party<text:s/>manifesto<text:s/>development</text:span><text:span text:style-name="T400_5"><text:s/>ensuring<text:s/>reduced<text:s/>risks<text:s/>and<text:s/>barriers<text:s/>to<text:s/>youth,<text:s/>women<text:s/>and<text:s/>PWD’s<text:s/>participation</text:span><text:span text:style-name="T400_6">.<text:s/></text:span><text:span text:style-name="T400_7">Key<text:s/>achievements:</text:span></text:p>
      <text:p text:style-name="P401"/>
      <text:list text:style-name="LS25" xml:id="list32">
        <text:list-item>
          <text:p text:style-name="P402"><text:span text:style-name="T402_1">Inclusive<text:s/>consultations:</text:span><text:span text:style-name="T402_2"><text:s/>Thirteen<text:s/>town<text:s/>halls<text:s/>brought<text:s/>together<text:s/>citizens,</text:span><text:span text:style-name="T402_3"><text:s/>made<text:s/>up<text:s/>of<text:s/>women,</text:span><text:span text:style-name="T402_4"><text:s/>CSO</text:span><text:span text:style-name="T402_5"><text:s/>representatives</text:span><text:span text:style-name="T402_6">,<text:s/></text:span><text:span text:style-name="T402_7">youth,<text:s/>PWDs<text:s/>a</text:span><text:span text:style-name="T402_8">nd<text:s/>party<text:s/>representatives<text:s/>to<text:s/>identify<text:s/>and<text:s/>prioritise<text:s/>governance,<text:s/>service<text:s/>delivery,<text:s/>social<text:s/>justice,<text:s/>and<text:s/>economic<text:s/>issues.</text:span></text:p>
        </text:list-item>
        <text:list-item>
          <text:p text:style-name="P403"><text:span text:style-name="T403_1">Structured<text:s/></text:span><text:span text:style-name="T403_2">cocreation</text:span><text:span text:style-name="T403_3">:</text:span><text:span text:style-name="T403_4"><text:s/>Citizen<text:s/>priorities<text:s/>were<text:s/>consolidated<text:s/>into<text:s/>an<text:s/>issue<text:s/>matrix,<text:s/>validated<text:s/>through<text:s/>CSO</text:span><text:span text:style-name="T403_5">moderated<text:s/>dialogues,<text:s/>and<text:s/>strengthened<text:s/>through<text:s/>structured<text:s/>civil<text:s/>society<text:s/>and<text:s/>youth<text:s/>engagement.</text:span></text:p>
        </text:list-item>
        <text:list-item>
          <text:p text:style-name="P404"><text:span text:style-name="T404_1">Institutional<text:s/>uptake<text:s/>pathways:</text:span><text:span text:style-name="T404_2"><text:s/>Outputs<text:s/>informed<text:s/>the<text:s/>People<text:s/>Dialogue<text:s/>Festival<text:s/>and<text:s/>catalysed<text:s/>the<text:s/>formation<text:s/>of<text:s/>the<text:s/>Issue-Based<text:s/>Politics<text:s/>Coalition<text:s/>to<text:s/>drive<text:s/>party<text:s/>adoption.</text:span></text:p>
        </text:list-item>
        <text:list-item>
          <text:p text:style-name="P405"><text:span text:style-name="T405_1">Engagement<text:s/>with<text:s/>party<text:s/>institutions:</text:span><text:span text:style-name="T405_2"><text:s/>Dialogue<text:s/>with<text:s/>party<text:s/>leadership<text:s/>forums<text:s/>and<text:s/>the<text:s/>Political<text:s/>Parties<text:s/>Liaison<text:s/>Committee<text:s/>(PPLC)<text:s/>secured<text:s/>commitments<text:s/>to<text:s/>integrate<text:s/>public<text:s/>debt<text:s/>and<text:s/>fiscal<text:s/>governance<text:s/>issues<text:s/>into<text:s/>party<text:s/>manifestos.</text:span></text:p>
        </text:list-item>
        <text:list-item>
          <text:p text:style-name="P406"><text:span text:style-name="T406_1">Tangible<text:s/>deliverable:</text:span><text:span text:style-name="T406_2"><text:s/>CMD<text:s/>Kenya<text:s/>developed<text:s/>a<text:s/>consolidated<text:s/></text:span><text:span text:style-name="T406_3">Issues<text:s/>Policy</text:span><text:span text:style-name="T406_4"><text:s/>Brief<text:s/>covering<text:s/>eight<text:s/>thematic<text:s/>areas,<text:s/>with<text:s/>plans<text:s/>for<text:s/>Q3<text:s/>presentation<text:s/>to<text:s/>political<text:s/>parties<text:s/>and<text:s/>provision<text:s/>of<text:s/>technical<text:s/>support<text:s/>for<text:s/>integration.</text:span></text:p>
        </text:list-item>
      </text:list>
      <text:p text:style-name="P407"/>
      <text:p text:style-name="P408"><text:span text:style-name="T408_1">Indicator<text:s/>3.3:<text:s/>Citizen,<text:s/>Civil<text:s/>Society,<text:s/>and<text:s/>Private<text:s/>Sector<text:s/>Engagement<text:s/>in<text:s/>Policymaking<text:s/>and<text:s/>Accountability.<text:s/></text:span><text:span text:style-name="T408_2">Progress<text:s/>is<text:s/>assessed<text:s/>as<text:s/></text:span><text:span text:style-name="T408_3">partly<text:s/>met</text:span><text:span text:style-name="T408_4">.<text:s/>The<text:s/>programme<text:s/>achieved<text:s/>strong<text:s/>and<text:s/>sustained<text:s/>youth<text:s/>and<text:s/>CSO<text:s/>engagement<text:s/>with<text:s/>clear<text:s/>policy<text:s/>outputs,<text:s/>but<text:s/>these<text:s/>have<text:s/>not<text:s/>yet<text:s/>translated<text:s/>into<text:s/>formal<text:s/>legislative<text:s/>submissions.<text:s/></text:span><text:span text:style-name="T408_5">Key<text:s/>achievements:</text:span></text:p>
      <text:p text:style-name="P409"/>
      <text:list text:style-name="LS26" xml:id="list37">
        <text:list-item>
          <text:p text:style-name="P410"><text:span text:style-name="T410_1">Policy<text:s/>and<text:s/>advocacy<text:s/>outputs:</text:span><text:span text:style-name="T410_2"><text:s/>Delivery<text:s/>of<text:s/>a<text:s/>National<text:s/>Youth<text:s/>Manifesto,<text:s/>multiple<text:s/>county-level<text:s/>manifestos,<text:s/>and<text:s/>eight<text:s/>CSO<text:s/>coalition<text:s/>advocacy<text:s/>strategies.</text:span></text:p>
        </text:list-item>
        <text:list-item>
          <text:p text:style-name="P411"><text:span text:style-name="T411_1">Capacity<text:s/>strengthening:</text:span><text:span text:style-name="T411_2"><text:s/>Training<text:s/>of<text:s/>35<text:s/>CSO<text:s/>actors</text:span><text:span text:style-name="T411_3">,<text:s/>who<text:s/>included<text:s/>representation<text:s/>of<text:s/>women<text:s/>and<text:s/>PWDs,<text:s/>and</text:span><text:span text:style-name="T411_4"><text:s/>led<text:s/>to<text:s/>a<text:s/>significant<text:s/>increase<text:s/>in<text:s/>advocacy<text:s/>capacity<text:s/>(from<text:s/>42%<text:s/>to<text:s/>89%).</text:span></text:p>
        </text:list-item>
        <text:list-item>
          <text:p text:style-name="P412"><text:span text:style-name="T412_1">Inclusive<text:s/>youth<text:s/>participation:</text:span><text:span text:style-name="T412_2"><text:s/>Manifesto<text:s/>Yetu<text:s/>engaged<text:s/>diverse<text:s/>youth<text:s/>constituencies,<text:s/>including<text:s/>National<text:s/>Youth<text:s/>Service<text:s/>participants<text:s/>and<text:s/>first-time<text:s/>voters.</text:span></text:p>
        </text:list-item>
        <text:list-item>
          <text:p text:style-name="P413"><text:span text:style-name="T413_1">Enhanced<text:s/>civic<text:s/>accountability<text:s/>processes:</text:span><text:span text:style-name="T413_2"><text:s/>Citizens’<text:s/>Elections<text:s/>Watch<text:s/>and<text:s/>county<text:s/>assembly<text:s/>engagement<text:s/>facilitated<text:s/>budget<text:s/>analysis,<text:s/>public<text:s/>forums,<text:s/>and<text:s/>formal<text:s/>memoranda,<text:s/>resulting<text:s/>in<text:s/>selective<text:s/>concrete<text:s/>commitments<text:s/>(e.g.<text:s/>Nakuru<text:s/>County<text:s/>Fiscal<text:s/>Strategy<text:s/>Paper).</text:span></text:p>
        </text:list-item>
        <text:list-item>
          <text:p text:style-name="P414"><text:span text:style-name="T414_1">Expanded<text:s/>engagement<text:s/>channels:</text:span><text:span text:style-name="T414_2"><text:s/>Active<text:s/>engagement<text:s/>with<text:s/>political<text:s/>parties,<text:s/>IEBC,<text:s/>parliamentary<text:s/>processes,<text:s/>private-sector<text:s/>dialogues,<text:s/>and<text:s/>multi-stakeholder<text:s/>forums.</text:span></text:p>
        </text:list-item>
        <text:list-item>
          <text:p text:style-name="P415"><text:span text:style-name="T415_1">County-level<text:s/>advocacy:</text:span><text:span text:style-name="T415_2"><text:s/>CSOs<text:s/>undertook<text:s/>budget<text:s/>and<text:s/>public<text:s/>debt<text:s/>advocacy<text:s/>in<text:s/>six<text:s/>counties—Kitui,<text:s/>Kisumu,<text:s/>Busia,<text:s/>Nakuru,<text:s/>Mombasa,<text:s/>and<text:s/>Nandi.</text:span></text:p>
        </text:list-item>
      </text:list>
      <text:p text:style-name="P416"/>
      <text:p text:style-name="P417"><text:span text:style-name="T417_1">Indicator<text:s/>3.4:<text:s/>Uptake<text:s/>of<text:s/>KISP<text:s/>Evidence-Based<text:s/>Recommendations.<text:s/></text:span><text:span text:style-name="T417_2">Progress<text:s/>is<text:s/>on<text:s/>track,<text:s/>with<text:s/>strong<text:s/>signals<text:s/>of<text:s/>growing<text:s/>institutional<text:s/>demand<text:s/>and<text:s/>uptake<text:s/>ahead<text:s/>of<text:s/>formal<text:s/>parliamentary<text:s/>submissions.</text:span><text:span text:style-name="T417_3"><text:s/></text:span><text:span text:style-name="T417_4">Key<text:s/>achievements:<text:s/></text:span></text:p>
      <text:p text:style-name="P418"/>
      <text:list text:style-name="LS27" xml:id="list43">
        <text:list-item>
          <text:p text:style-name="P419"><text:span text:style-name="T419_1">Evidence<text:s/>consolidation:</text:span><text:span text:style-name="T419_2"><text:s/>Town-hall<text:s/>outputs<text:s/>synthesised<text:s/>into<text:s/>six<text:s/>thematic<text:s/>areas,<text:s/>later<text:s/>expanded<text:s/>to<text:s/>eight<text:s/>following<text:s/>the<text:s/>People<text:s/>Dialogue<text:s/>Festival.</text:span></text:p>
        </text:list-item>
        <text:list-item>
          <text:p text:style-name="P420"><text:span text:style-name="T420_1">Policy<text:s/>products<text:s/>in<text:s/>pipeline:</text:span><text:span text:style-name="T420_2"><text:s/>CMD<text:s/>Kenya<text:s/>finalised<text:s/>a<text:s/>comprehensive<text:s/>policy<text:s/>brief<text:s/>(by<text:s/>April<text:s/>2026)<text:s/>for<text:s/>submission<text:s/>to<text:s/>parliamentary<text:s/>committees<text:s/>and<text:s/>political<text:s/>parties.</text:span></text:p>
        </text:list-item>
        <text:list-item>
          <text:p text:style-name="P421"><text:span text:style-name="T421_1">Parliamentary<text:s/>engagement:</text:span><text:span text:style-name="T421_2"><text:s/>Scheduled<text:s/>submissions<text:s/>to<text:s/>key<text:s/>committees,<text:s/>including<text:s/>the<text:s/>Constitutional<text:s/>Implementation<text:s/>Oversight<text:s/>Committee,<text:s/>by<text:s/>May<text:s/>2026.</text:span></text:p>
        </text:list-item>
        <text:list-item>
          <text:p text:style-name="P422"><text:span text:style-name="T422_1">Demonstrated<text:s/>institutional<text:s/>uptake:</text:span><text:span text:style-name="T422_2"><text:s/>IEA<text:s/>contributions<text:s/>reflected<text:s/>in<text:s/>major<text:s/>fiscal<text:s/>and<text:s/>policy<text:s/>documents,<text:s/>including<text:s/>the<text:s/>Budget<text:s/>Review<text:s/>and<text:s/>Outlook<text:s/>Paper,<text:s/>Division<text:s/>of<text:s/>Revenue<text:s/>Bill<text:s/>2026,<text:s/>Budget<text:s/>Policy<text:s/>Statement,<text:s/>and<text:s/>Medium-Term<text:s/>Debt<text:s/>Strategy.</text:span></text:p>
        </text:list-item>
        <text:list-item>
          <text:p text:style-name="P423"><text:span text:style-name="T423_1">Strengthened<text:s/>oversight<text:s/>linkages:</text:span><text:span text:style-name="T423_2"><text:s/>The<text:s/>Auditor<text:s/>General<text:s/>expressed<text:s/>support<text:s/>for<text:s/>using<text:s/>programme-supported<text:s/>debt<text:s/>analysis<text:s/>in<text:s/>the<text:s/>national<text:s/>debt<text:s/>audit,<text:s/>and<text:s/>parliamentary<text:s/>demand<text:s/>for<text:s/>the<text:s/>SHIF<text:s/>study<text:s/>indicates<text:s/>increasing<text:s/>relevance<text:s/>and<text:s/>credibility<text:s/>of<text:s/>KISP<text:s/>evidence.</text:span></text:p>
        </text:list-item>
      </text:list>
      <text:p text:style-name="P424"/>
      <text:p text:style-name="P425"/>
      <text:p text:style-name="P426"><text:span text:style-name="T426_1">Challenges</text:span></text:p>
      <text:list text:style-name="LS8" xml:id="list48">
        <text:list-item>
          <text:p text:style-name="P427"><text:span text:style-name="T427_1">Durability<text:s/>and<text:s/>scale:</text:span><text:span text:style-name="T427_2"><text:s/>While<text:s/>short-term<text:s/>changes<text:s/>are<text:s/>evident,<text:s/>these<text:s/>alone<text:s/>are<text:s/>insufficient<text:s/>to<text:s/>demonstrate<text:s/>a<text:s/>widespread<text:s/>and<text:s/>lasting<text:s/>shift<text:s/>away<text:s/>from<text:s/>personality-<text:s/>or<text:s/>ethnicity-based<text:s/>politics<text:s/>by<text:s/>March<text:s/>2026.<text:s/>Achieving<text:s/>broader<text:s/>behavioural<text:s/>transformation<text:s/>will<text:s/>necessitate<text:s/>ongoing<text:s/>and<text:s/>scaled-up<text:s/>efforts.</text:span></text:p>
        </text:list-item>
      </text:list>
      <text:p text:style-name="P428"/>
      <text:list text:style-name="LS8" xml:id="list49" text:continue-list="list48">
        <text:list-item>
          <text:p text:style-name="P429"><text:span text:style-name="T429_1">Translation<text:s/>to<text:s/>formal<text:s/>policy:</text:span><text:span text:style-name="T429_2"><text:s/>Although<text:s/>engagement<text:s/>with<text:s/>political<text:s/>parties<text:s/>and<text:s/>parliament<text:s/>has<text:s/>taken<text:s/>place,<text:s/>only<text:s/>a<text:s/>limited<text:s/>number<text:s/>of<text:s/>manifesto<text:s/>commitments<text:s/>have<text:s/>so<text:s/>far<text:s/>been<text:s/>formally<text:s/>integrated<text:s/>into<text:s/>party<text:s/>platforms<text:s/>or<text:s/>enacted<text:s/>into<text:s/>legislation.</text:span><text:span text:style-name="T429_3"><text:s/></text:span><text:span text:style-name="T429_4">Close<text:s/>follow<text:s/>up<text:s/>will<text:s/>have<text:s/>to<text:s/>be<text:s/>done<text:s/>by<text:s/>the<text:s/>programme<text:s/>team.</text:span></text:p>
        </text:list-item>
      </text:list>
      <text:p text:style-name="P430"/>
      <text:p text:style-name="P431"/>
      <text:p text:style-name="P432"><text:span text:style-name="T432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433"/>
      <text:p text:style-name="P434"><text:span text:style-name="T434_1">No<text:s/>change<text:s/></text:span><text:span text:style-name="T434_2">recorded<text:s/>for<text:s/>this<text:s/>output<text:s/></text:span><text:span text:style-name="T434_3">in<text:s/>the<text:s/>past<text:s/>year.</text:span></text:p>
      <text:p text:style-name="P435"/>
      <text:p text:style-name="P436"><text:span text:style-name="T436_1">L</text:span><text:span text:style-name="T436_2">essons<text:s/>learned<text:s/>this<text:s/>year<text:s/>and<text:s/>recommendations<text:s/>for<text:s/>the<text:s/>year<text:s/>ahead<text:s/></text:span></text:p>
      <text:p text:style-name="P437"/>
      <text:list text:style-name="LS9" xml:id="list50">
        <text:list-item>
          <text:list>
            <text:list-item>
              <text:p text:style-name="P438"><text:span text:style-name="T438_1">Comprehensive<text:s/>citizen-led<text:s/>outputs—such<text:s/>as<text:s/>manifestos<text:s/>and<text:s/>youth<text:s/>briefs—capture<text:s/>the<text:s/>attention<text:s/>of<text:s/>decision-makers.<text:s/></text:span><text:span text:style-name="T438_2">Recommendation</text:span><text:span text:style-name="T438_3">:<text:s/></text:span><text:span text:style-name="T438_4">Scale<text:s/>up<text:s/>and<text:s/>professionalise<text:s/>these<text:s/></text:span><text:span text:style-name="T438_5">materials<text:s/></text:span><text:span text:style-name="T438_6">to</text:span><text:span text:style-name="T438_7"><text:s/>establish<text:s/>clear<text:s/>links<text:s/>to<text:s/>measurable<text:s/>improvements<text:s/>in<text:s/>public<text:s/>services<text:s/>to<text:s/>foster<text:s/>greater<text:s/>trust.</text:span><text:span text:style-name="T438_8"><text:s/></text:span><text:span text:style-name="T438_9">Also<text:s/>ensure<text:s/>that<text:s/>final<text:s/>products<text:s/>are<text:s/>in<text:s/></text:span><text:span text:style-name="T438_10">widely<text:s/></text:span><text:span text:style-name="T438_11">accessible<text:s/></text:span><text:span text:style-name="T438_12">and<text:s/>inclusive<text:s/></text:span><text:span text:style-name="T438_13">formats.<text:s/></text:span></text:p>
            </text:list-item>
          </text:list>
        </text:list-item>
      </text:list>
      <table:table table:style-name="Table11"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row table:style-name="Row48">
          <table:table-cell table:style-name="Cell158">
            <text:p text:style-name="P439"><text:span text:style-name="T439_1">Output<text:s/>Title<text:s/></text:span></text:p>
          </table:table-cell>
          <table:table-cell table:style-name="Cell159" table:number-columns-spanned="4">
            <text:p text:style-name="P440"><text:span text:style-name="T440_1">Actionable<text:s/>learning</text:span></text:p>
            <text:p text:style-name="P441"><text:span text:style-name="T441_1">**</text:span><text:span text:style-name="T441_2"><text:s/></text:span><text:span text:style-name="T441_3">be<text:s/>advised<text:s/></text:span><text:span text:style-name="T441_4">that<text:s/>scoring</text:span><text:span text:style-name="T441_5"><text:s/>within<text:s/>this<text:s/>output<text:s/>only<text:s/>considers</text:span><text:span text:style-name="T441_6"><text:s/></text:span><text:span text:style-name="T441_7">planned<text:s/>learning</text:span><text:span text:style-name="T441_8"><text:s/>activities</text:span></text:p>
          </table:table-cell>
          <table:covered-table-cell/>
          <table:covered-table-cell/>
          <table:covered-table-cell/>
        </table:table-row>
        <table:table-row table:style-name="Row49">
          <table:table-cell table:style-name="Cell160" table:number-columns-spanned="2">
            <text:p text:style-name="P442"><text:span text:style-name="T442_1">Output<text:s/>number:<text:s/></text:span></text:p>
          </table:table-cell>
          <table:covered-table-cell/>
          <table:table-cell table:style-name="Cell161">
            <text:p text:style-name="P443"><text:span text:style-name="T443_1">4</text:span></text:p>
          </table:table-cell>
          <table:table-cell table:style-name="Cell162">
            <text:p text:style-name="P444"><text:span text:style-name="T444_1">Output<text:s/>Score:<text:s/></text:span></text:p>
          </table:table-cell>
          <table:table-cell table:style-name="Cell163">
            <text:p text:style-name="P445"><text:span text:style-name="T445_1">A</text:span></text:p>
          </table:table-cell>
        </table:table-row>
        <table:table-row table:style-name="Row50">
          <table:table-cell table:style-name="Cell164" table:number-columns-spanned="2">
            <text:p text:style-name="P446"><text:span text:style-name="T446_1">Impact<text:s/>weighting<text:s/>(%):<text:s text:c="2"/></text:span></text:p>
          </table:table-cell>
          <table:covered-table-cell/>
          <table:table-cell table:style-name="Cell165">
            <text:p text:style-name="P447"><text:span text:style-name="T447_1">10%</text:span></text:p>
          </table:table-cell>
          <table:table-cell table:style-name="Cell166">
            <text:p text:style-name="P448"><text:span text:style-name="T448_1">Weighting<text:s/>revised<text:s/>since<text:s/>last<text:s/>AR?<text:s/></text:span></text:p>
          </table:table-cell>
          <table:table-cell table:style-name="Cell167">
            <text:p text:style-name="P449"><text:span text:style-name="T449_1">No</text:span></text:p>
          </table:table-cell>
        </table:table-row>
      </table:table>
      <text:p text:style-name="P450"/>
      <table:table table:style-name="Table12">
        <table:table-column table:style-name="Column47"/>
        <table:table-column table:style-name="Column48"/>
        <table:table-column table:style-name="Column49"/>
        <table:table-row table:style-name="Row51">
          <table:table-cell table:style-name="Cell168">
            <text:p text:style-name="P451"><text:span text:style-name="T451_1">Indicator(s)</text:span></text:p>
          </table:table-cell>
          <table:table-cell table:style-name="Cell169">
            <text:p text:style-name="P452"><text:span text:style-name="T452_1">Milestone(s)<text:s/>for<text:s/>this<text:s/>review</text:span></text:p>
          </table:table-cell>
          <table:table-cell table:style-name="Cell170">
            <text:p text:style-name="P453"><text:span text:style-name="T453_1">Progress<text:s/></text:span></text:p>
          </table:table-cell>
        </table:table-row>
        <table:table-row table:style-name="Row52">
          <table:table-cell table:style-name="Cell171">
            <text:p text:style-name="P454"><text:span text:style-name="T454_1">Planned<text:s/>learning<text:s/>products<text:s/>are<text:s/>generated,<text:s/>disseminated,<text:s/>and<text:s/>used<text:s/>to<text:s/>inform<text:s/>programme<text:s/>decisions<text:s/>and<text:s/>delivery<text:s/>adaptations.</text:span></text:p>
            <text:p text:style-name="P455"/>
          </table:table-cell>
          <table:table-cell table:style-name="Cell172">
            <text:list text:style-name="LS3" xml:id="list51">
              <text:list-item>
                <text:p text:style-name="P456"><text:span text:style-name="T456_1">At<text:s/>least<text:s/>three<text:s/>structured<text:s/>learning<text:s/>products<text:s/>commissioned<text:s/>and<text:s/>completed</text:span></text:p>
              </text:list-item>
            </text:list>
            <text:p text:style-name="P457"/>
            <text:list text:style-name="LS3" xml:id="list52">
              <text:list-item>
                <text:p text:style-name="P458"><text:span text:style-name="T458_1">Learning<text:s/>disseminated<text:s/>to<text:s/>decision</text:span><text:span text:style-name="T458_2">-</text:span><text:span text:style-name="T458_3">makers<text:s/>within<text:s/>defined<text:s/>timeframes</text:span></text:p>
              </text:list-item>
            </text:list>
            <text:p text:style-name="P459"/>
            <text:list text:style-name="LS3" xml:id="list53">
              <text:list-item>
                <text:p text:style-name="P460"><text:span text:style-name="T460_1">Evidence<text:s/>of<text:s/>learning<text:s/>informing<text:s/>programme<text:s/>design,<text:s/>sequencing,<text:s/>or<text:s/>delivery<text:s/>choices</text:span></text:p>
              </text:list-item>
            </text:list>
            <text:p text:style-name="P461"/>
          </table:table-cell>
          <table:table-cell table:style-name="Cell173">
            <text:p text:style-name="P462"><text:span text:style-name="T462_1">Met<text:s/></text:span><text:span text:style-name="T462_2">expectations</text:span><text:span text:style-name="T462_3">-</text:span><text:span text:style-name="T462_4">The<text:s/>programme<text:s/>has<text:s/>generated<text:s/>reliable,<text:s/>planned<text:s/>learning<text:s/>to<text:s/>guide<text:s/>action<text:s/>in<text:s/>within<text:s/>the<text:s/>programme</text:span><text:span text:style-name="T462_5">.<text:s/></text:span></text:p>
            <text:p text:style-name="P463"/>
            <text:p text:style-name="P464"><text:span text:style-name="T464_1">KISP<text:s/>commissioned<text:s/>and<text:s/>completed<text:s/>structured<text:s/>diagnostic<text:s/>and<text:s/>learning<text:s/>products,<text:s/>disseminated<text:s/>them<text:s/>through<text:s/>formal<text:s/>mechanisms,<text:s/>and<text:s/>demonstrably<text:s/>used<text:s/>findings<text:s/>to<text:s/>adapt<text:s/>programme<text:s/>strategy,<text:s/>sequencing,<text:s/>and<text:s/>delivery<text:s/>modalities.</text:span></text:p>
            <text:p text:style-name="P465"/>
          </table:table-cell>
        </table:table-row>
        <table:table-row table:style-name="Row53">
          <table:table-cell table:style-name="Cell174">
            <text:p text:style-name="P466"/>
          </table:table-cell>
          <table:table-cell table:style-name="Cell175">
            <text:p text:style-name="P467"/>
          </table:table-cell>
          <table:table-cell table:style-name="Cell176">
            <text:p text:style-name="P468"/>
          </table:table-cell>
        </table:table-row>
      </table:table>
      <text:p text:style-name="P469"><text:span text:style-name="T469_1">Briefly<text:s/>describe<text:s/>the<text:s/></text:span><text:span text:style-name="T469_2">Performance<text:s/>area’s<text:s/></text:span><text:span text:style-name="T469_3">activities<text:s/>and<text:s/>provide<text:s/>supporting<text:s/>narrative<text:s/>for<text:s/>the<text:s/>score.</text:span><text:span text:style-name="T469_4"><text:s/></text:span></text:p>
      <text:p text:style-name="P470"><text:span text:style-name="T470_1">This<text:s/>output<text:s/>focused<text:s/>on<text:s/>generation<text:s/>and<text:s/>use<text:s/>of<text:s/>learning<text:s/>that<text:s/>can<text:s/>guide<text:s/>future<text:s/>action<text:s/>within<text:s/>the<text:s/>programme.<text:s/></text:span><text:span text:style-name="T470_2">Structured<text:s/>Learning<text:s/>Activities</text:span><text:span text:style-name="T470_3"><text:s/>include:<text:s/></text:span></text:p>
      <text:p text:style-name="P471"/>
      <text:list text:style-name="LS10" xml:id="list54">
        <text:list-item>
          <text:p text:style-name="P472"><text:span text:style-name="T472_1">The<text:s/>programme<text:s/>commissioned<text:s/>three<text:s/>diagnostic<text:s/>studies<text:s/>that<text:s/>served<text:s/>as<text:s/>foundational<text:s/>learning<text:s/>instruments:<text:s/>the<text:s/>Political<text:s/>Economy<text:s/>Analysis<text:s/>on<text:s/>leadership<text:s/>and<text:s/>integrity<text:s/>vetting<text:s/>(November<text:s/>2025–February<text:s/>2026),<text:s/>the<text:s/>Legal<text:s/>Sector<text:s/>Governance<text:s/>Assessment<text:s/>(completed<text:s/>November<text:s/>2025),<text:s/>and<text:s/>the<text:s/>eGP<text:s/>strategic<text:s/>paper<text:s/>(October<text:s/>2025).<text:s/>Key<text:s/>findings<text:s/>were<text:s/>communicated<text:s/>through<text:s/>policy<text:s/>briefs,<text:s/>popular<text:s/>versions,<text:s/>and<text:s/>targeted<text:s/>stakeholder<text:s/>workshops<text:s/>within<text:s/>weeks<text:s/>of<text:s/>completion,<text:s/>enabling<text:s/>timely<text:s/>application.</text:span></text:p>
        </text:list-item>
        <text:list-item>
          <text:p text:style-name="P473"><text:span text:style-name="T473_1">After-action<text:s/>reviews<text:s/>following<text:s/>the<text:s/>November<text:s/>2025<text:s/>by-elections<text:s/>(18<text:s/>constituencies),<text:s/>and<text:s/>February<text:s/>2026<text:s/>by-elections<text:s/>(4<text:s/>constituencies)<text:s/>provided<text:s/>real-time<text:s/>operational<text:s/>learning.<text:s/>KISP<text:s/>supported<text:s/>post-election<text:s/>debriefs<text:s/>across<text:s/>12<text:s/>counties,<text:s/>documenting<text:s/>23<text:s/>specific<text:s/>operational<text:s/>gaps<text:s/>in<text:s/>stakeholder<text:s/>mapping,<text:s/>risk<text:s/>mitigation,<text:s/>and<text:s/>results<text:s/>transmission.<text:s/>These<text:s/>findings<text:s/>were<text:s/>presented<text:s/>to<text:s/>IEBC<text:s/>directorate<text:s/>heads<text:s/>within<text:s/>30<text:s/>days<text:s/>of<text:s/>each<text:s/>by-election<text:s/>and<text:s/>directly<text:s/>incorporated<text:s/>into<text:s/>the<text:s/>2027<text:s/>Elections<text:s/>Operations<text:s/>Plan<text:s/>validated<text:s/>on<text:s/>15<text:s/>March<text:s/>2026.</text:span></text:p>
        </text:list-item>
        <text:list-item>
          <text:p text:style-name="P474"><text:span text:style-name="T474_1">Perception<text:s/>surveys<text:s/>administered<text:s/>at<text:s/>13<text:s/>town-hall<text:s/>forums<text:s/>(23<text:s/>January–28<text:s/>February<text:s/>2026,<text:s/>n=1,247)<text:s/>provided<text:s/>structured<text:s/>learning<text:s/>on<text:s/>shifts<text:s/>toward<text:s/>issue-based<text:s/>politics,<text:s/>documenting<text:s/>a<text:s/>23-percentage-point<text:s/>increase<text:s/>in<text:s/>issue-based<text:s/>prioritization.<text:s/>This<text:s/>evidence<text:s/>was<text:s/>used<text:s/>to<text:s/>validate<text:s/>the<text:s/>programme’s<text:s/>theory<text:s/>of<text:s/>change<text:s/>assumption<text:s/>that<text:s/>structured<text:s/>citizen<text:s/>engagement<text:s/>can<text:s/>counter<text:s/>patronage<text:s/>incentives.</text:span></text:p>
        </text:list-item>
        <text:list-item>
          <text:p text:style-name="P475"><text:span text:style-name="T475_1">Structured<text:s/>learning<text:s/>from<text:s/>Beneficial<text:s/>Ownership<text:s/>(BO)<text:s/>register<text:s/>diagnostics<text:s/>and<text:s/>remediation<text:s/>-<text:s/></text:span><text:span text:style-name="T475_2">KISP<text:s/>undertook<text:s/>planned<text:s/>BO<text:s/>register<text:s/>diagnostics<text:s/>with<text:s/>BRS,<text:s/>including<text:s/>structured<text:s/>data<text:s/>audits<text:s/>and<text:s/>workflow<text:s/>reviews,<text:s/>generating<text:s/>learning<text:s/>on<text:s/>data<text:s/>quality<text:s/>gaps,<text:s/>verification<text:s/>bottlenecks,<text:s/>and<text:s/>enforcement<text:s/>constraints.<text:s/>This<text:s/>learning<text:s/>was<text:s/>formally<text:s/>documented<text:s/>and<text:s/>used<text:s/>to<text:s/>design<text:s/></text:span><text:span text:style-name="T475_3">risk</text:span><text:span text:style-name="T475_4">-</text:span><text:span text:style-name="T475_5">based</text:span><text:span text:style-name="T475_6"><text:s/>supervision<text:s/>tools,<text:s/>SOPs,<text:s/>and<text:s/>remediation<text:s/>plans,<text:s/>to<text:s/>inform<text:s/>year</text:span><text:span text:style-name="T475_7"><text:s/></text:span><text:span text:style-name="T475_8">2<text:s/>BO<text:s/>activities.</text:span></text:p>
        </text:list-item>
        <text:list-item>
          <text:p text:style-name="P476"><text:span text:style-name="T476_1">KISP<text:s/>programme<text:s/>steering<text:s/>board<text:s/>-</text:span><text:span text:style-name="T476_2"><text:s/>The<text:s/>KISP<text:s/>programme<text:s/>steering<text:s/>board<text:s/>was<text:s/>set<text:s/>up<text:s/>during<text:s/>the<text:s/>year.<text:s/>It<text:s/>serves<text:s/>as<text:s/>the<text:s/>principal<text:s/>governance<text:s/>and<text:s/>oversight<text:s/>body,<text:s/>responsible<text:s/>for<text:s/>setting<text:s/>strategic<text:s/>direction,<text:s/>ensuring<text:s/>accountability,<text:s/>managing<text:s/>risks<text:s/>and<text:s/>monitoring<text:s/>progress<text:s/>against<text:s/>agreed<text:s/>objectives<text:s/>and<text:s/>planned<text:s/>impact.<text:s/>During<text:s/>the<text:s/>implementation<text:s/>period,<text:s/>there<text:s/>was<text:s/>one<text:s/>steering<text:s/>board<text:s/>meeting<text:s/>in<text:s/>November<text:s/>2025<text:s/>where<text:s/>the<text:s/>programme<text:s/>operating<text:s/>context<text:s/>and<text:s/>how<text:s/>it<text:s/>has<text:s/>affected<text:s/>onset<text:s/>of<text:s/>activities<text:s/>was<text:s/>discussed.<text:s/>The<text:s/>board<text:s/>issued<text:s/>several<text:s/>recommendations<text:s/>to<text:s/>strengthen<text:s/>the<text:s/>impact<text:s/>of<text:s/>all<text:s/>diagnostic<text:s/>studies.<text:s/>Firstly,<text:s/>it<text:s/>was<text:s/>advised<text:s/>that<text:s/>future<text:s/>diagnostic<text:s/>exercises<text:s/>should<text:s/>embed<text:s/>routine<text:s/>follow-up<text:s/>mechanisms,<text:s/>ensuring<text:s/>that<text:s/>recommendations<text:s/>are<text:s/>tracked<text:s/>and<text:s/>acted<text:s/>upon<text:s/>in<text:s/>subsequent<text:s/>programme<text:s/>activities.<text:s/>The<text:s/>board<text:s/>also<text:s/>recommended<text:s/>that<text:s/>the<text:s/>dissemination<text:s/>of<text:s/>findings<text:s/>be<text:s/>broadened<text:s/>to<text:s/>include<text:s/>county-level<text:s/>actors<text:s/>and<text:s/>civil<text:s/>society,<text:s/>maximising<text:s/></text:span><text:span text:style-name="T476_3">uptake,</text:span><text:span text:style-name="T476_4"><text:s/>and<text:s/>application<text:s/>of<text:s/>learning.<text:s/>Furthermore,<text:s/>the<text:s/>board<text:s/>encouraged<text:s/>the<text:s/>integration<text:s/>of<text:s/>diagnostic<text:s/>outcomes<text:s/>into<text:s/>annual<text:s/>work<text:s/>planning<text:s/>and<text:s/>called<text:s/>for<text:s/>the<text:s/>establishment<text:s/>of<text:s/>a<text:s/>central<text:s/>repository<text:s/>for<text:s/>all<text:s/>policy<text:s/>briefs<text:s/>and<text:s/>learning<text:s/>products,<text:s/>to<text:s/>facilitate<text:s/>knowledge<text:s/>sharing<text:s/>and<text:s/>institutional<text:s/>memory.<text:s/>These<text:s/>recommendations<text:s/>continue<text:s/>to<text:s/></text:span><text:span text:style-name="T476_5">be<text:s/>incorporated</text:span><text:span text:style-name="T476_6"><text:s/>into<text:s/>upcoming<text:s/>programme<text:s/>activities<text:s/>and<text:s/>reporting<text:s/>frameworks.<text:s/></text:span></text:p>
        </text:list-item>
      </text:list>
      <text:p text:style-name="P477"/>
      <text:p text:style-name="P478"><text:span text:style-name="T478_1">Learning<text:s/>led<text:s/>to<text:s/>concrete<text:s/>programme<text:s/>changes</text:span><text:span text:style-name="T478_2">,<text:s/>including:</text:span></text:p>
      <text:p text:style-name="P479"/>
      <text:list text:style-name="LS11" xml:id="list59">
        <text:list-item>
          <text:p text:style-name="P480"><text:span text:style-name="T480_1">Following<text:s/>the<text:s/>Political<text:s/>Economy<text:s/>Analysis<text:s/>(PEA)<text:s/>finding<text:s/>that<text:s/>Kenya’s<text:s/>anti</text:span><text:span text:style-name="T480_2">‑</text:span><text:span text:style-name="T480_3">corruption<text:s/>constraints<text:s/>stem<text:s/>primarily<text:s/>from<text:s/>fragmented<text:s/>mandates<text:s/>and<text:s/>enforcement<text:s/>practices<text:s/>rather<text:s/>than<text:s/>gaps<text:s/>in<text:s/>law,<text:s/>the<text:s/>programme<text:s/>shifted<text:s/>resources<text:s/>from<text:s/>broad<text:s/>legal<text:s/>reform<text:s/>advocacy<text:s/>toward<text:s/>commissioned<text:s/>diagnostics,<text:s/>institutional<text:s/>analysis,<text:s/>and<text:s/>targeted<text:s/>convening.<text:s/>This<text:s/>resulted<text:s/>in<text:s/>completion<text:s/>of<text:s/>the<text:s/>PEA<text:s/>on<text:s/>leadership<text:s/>and<text:s/>integrity<text:s/>vetting<text:s/>to<text:s/>clarify<text:s/>feasible<text:s/>reform<text:s/>pathways,<text:s/>alongside<text:s/>operational<text:s/>follow</text:span><text:span text:style-name="T480_4">‑</text:span><text:span text:style-name="T480_5">through<text:s/>in<text:s/>areas<text:s/>where<text:s/>uptake<text:s/>was<text:s/>immediately<text:s/>possible,<text:s/>such<text:s/>as<text:s/>development<text:s/>of<text:s/>remedial<text:s/>SOPs<text:s/>for<text:s/>beneficial<text:s/>ownership<text:s/>with<text:s/>the<text:s/>Business<text:s/>Registration<text:s/>Service,<text:s/>while<text:s/>sequencing<text:s/>coordination<text:s/>mechanisms<text:s/>and<text:s/>framework<text:s/>development<text:s/>for<text:s/>subsequent<text:s/>implementation<text:s/>phases.</text:span></text:p>
        </text:list-item>
        <text:list-item>
          <text:p text:style-name="P481"><text:span text:style-name="T481_1">Structured<text:s/>learning<text:s/>from<text:s/>BO<text:s/>register<text:s/>audits<text:s/>and<text:s/>workflow<text:s/>diagnostics<text:s/>with<text:s/>BRS<text:s/>demonstrated<text:s/>that<text:s/>the<text:s/>key<text:s/>constraint<text:s/>was<text:s/>verification<text:s/>and<text:s/>enforcement<text:s/>capacity,<text:s/>not<text:s/>disclosure<text:s/>rules.<text:s/>This<text:s/>learning<text:s/>informed<text:s/>the<text:s/>decision<text:s/>to<text:s/>prioritise<text:s/>risk</text:span><text:span text:style-name="T481_2">‑</text:span><text:span text:style-name="T481_3">based<text:s/>supervision<text:s/>tools,<text:s/>remediation<text:s/>workflows,<text:s/>and<text:s/>enforcement<text:s/>SOPs<text:s/>in<text:s/>Year</text:span><text:span text:style-name="T481_4">‑</text:span><text:span text:style-name="T481_5">2<text:s/>rather<text:s/>than<text:s/>commissioning<text:s/>further<text:s/>studies.</text:span></text:p>
        </text:list-item>
        <text:list-item>
          <text:p text:style-name="P482"><text:span text:style-name="T482_1">Adoption<text:s/>of<text:s/>“quick<text:s/>wins”<text:s/>technology<text:s/>approach</text:span><text:span text:style-name="T482_2">:<text:s/>The<text:s/>AI<text:s/>for<text:s/>Electoral<text:s/>Integrity<text:s/>study<text:s/>(October<text:s/>2025)<text:s/>validated<text:s/>that<text:s/>technology<text:s/>interventions<text:s/>require<text:s/>low-risk,<text:s/>high-visibility<text:s/>applications<text:s/>to<text:s/>build<text:s/>trust.<text:s/>This<text:s/>led<text:s/>IEBC’s<text:s/>ICT<text:s/>directorate<text:s/>to<text:s/>adopt<text:s/>five<text:s/>quick-win<text:s/>pilots<text:s/>for<text:s/>the<text:s/>2027<text:s/>technology<text:s/>audit,<text:s/>shifting<text:s/>from<text:s/>the<text:s/>previous<text:s/>approach<text:s/>of<text:s/>large-scale<text:s/>system<text:s/>deployment<text:s/>without<text:s/>piloting.</text:span></text:p>
        </text:list-item>
        <text:list-item>
          <text:p text:style-name="P483"><text:span text:style-name="T483_1">Shift<text:s/>from<text:s/>generalized<text:s/>civic<text:s/>awareness<text:s/>to<text:s/>issue-based<text:s/>advocacy<text:s/>frameworks:<text:s/>Learning<text:s/>from<text:s/>CSO<text:s/>boot<text:s/>camps<text:s/>and<text:s/>after-action<text:s/>reviews<text:s/>that<text:s/>sustained<text:s/>political<text:s/>engagement<text:s/>requires<text:s/>coordinated<text:s/>coalitions,<text:s/>the<text:s/>programme<text:s/>reallocated<text:s/>resources<text:s/>to<text:s/>support<text:s/>the<text:s/>development<text:s/>of<text:s/>eight<text:s/>advocacy<text:s/>strategies,<text:s/>eight<text:s/>citizen<text:s/>manifestos,<text:s/>and<text:s/>the<text:s/>Issue-Based<text:s/>Politics<text:s/>Coalition<text:s/>(established<text:s/>March<text:s/>2026).</text:span></text:p>
        </text:list-item>
        <text:list-item>
          <text:p text:style-name="P484"><text:span text:style-name="T484_1">Extension<text:s/>of<text:s/>stakeholder<text:s/>engagement<text:s/>timelines:<text:s/>Learning<text:s/>from<text:s/>compressed<text:s/>implementation<text:s/>schedules<text:s/>that<text:s/>coordination<text:s/>mechanisms<text:s/>require<text:s/>sustained<text:s/>engagement—documented<text:s/>through<text:s/>engagement<text:s/>tracking<text:s/>logs<text:s/>showing<text:s/>30%<text:s/>lower<text:s/>duty-bearer<text:s/>availability<text:s/>during<text:s/>by-elections—the<text:s/>programme<text:s/>extended<text:s/>BRS<text:s/>SOP<text:s/>adoption<text:s/>from<text:s/>March<text:s/>to<text:s/>June<text:s/>2026<text:s/>and<text:s/>adjusted<text:s/>multi-agency<text:s/>meeting<text:s/>schedules.</text:span></text:p>
        </text:list-item>
        <text:list-item>
          <text:p text:style-name="P485"><text:span text:style-name="T485_1">Institutionalization<text:s/>of<text:s/>coordination<text:s/>mechanisms:<text:s/>Learning<text:s/>that<text:s/>parallel<text:s/>structures<text:s/>without<text:s/>institutional<text:s/>anchoring<text:s/>face<text:s/>sustainability<text:s/>risks<text:s/>(e.g.,<text:s/>Election<text:s/>Observer<text:s/>Coordination<text:s/>Platform<text:s/>ceased<text:s/>functioning<text:s/>after<text:s/>staff<text:s/>turnover),<text:s/>the<text:s/>programme<text:s/>embedded<text:s/>the<text:s/>Technical<text:s/>Committee<text:s/>on<text:s/>Vetting<text:s/>within<text:s/>existing<text:s/>institutional<text:s/>mandates<text:s/>and<text:s/>secured<text:s/>a<text:s/>signed<text:s/>memorandum<text:s/>formalizing<text:s/>collaboration.</text:span></text:p>
        </text:list-item>
        <text:list-item>
          <text:p text:style-name="P486"><text:span text:style-name="T486_1">Pivot<text:s/>from<text:s/></text:span><text:span text:style-name="T486_2">compliance</text:span><text:span text:style-name="T486_3"><text:s/></text:span><text:span text:style-name="T486_4">driven</text:span><text:span text:style-name="T486_5"><text:s/>eGP<text:s/>rollout<text:s/>to<text:s/>change</text:span><text:span text:style-name="T486_6"><text:s/></text:span><text:span text:style-name="T486_7">management</text:span><text:span text:style-name="T486_8"><text:s/></text:span><text:span text:style-name="T486_9">led<text:s/>adoption:<text:s/>The<text:s/>eGP<text:s/>Strategic<text:s/>Advisory<text:s/>Paper<text:s/>generated<text:s/>structured<text:s/>learning<text:s/>that<text:s/>resistance<text:s/>to<text:s/>eGP<text:s/>stemmed<text:s/>from<text:s/>legal<text:s/>uncertainty,<text:s/>incentives,<text:s/></text:span><text:span text:style-name="T486_10">usability,</text:span><text:span text:style-name="T486_11"><text:s/>and<text:s/>supplier<text:s/>exclusion,<text:s/>not<text:s/>lack<text:s/>of<text:s/>technical<text:s/>capacity.<text:s/>This<text:s/>led<text:s/>to<text:s/>a<text:s/>programme<text:s/>pivot<text:s/>from<text:s/>compliance<text:s/>messaging<text:s/>to<text:s/></text:span><text:span text:style-name="T486_12">change</text:span><text:span text:style-name="T486_13"><text:s/></text:span><text:span text:style-name="T486_14">management</text:span><text:span text:style-name="T486_15">,<text:s/></text:span><text:span text:style-name="T486_16">piloting,</text:span><text:span text:style-name="T486_17"><text:s/>and<text:s/>supplier<text:s/>enablement,<text:s/>now<text:s/>central<text:s/>to<text:s/>Year</text:span><text:span text:style-name="T486_18">-</text:span><text:span text:style-name="T486_19">2<text:s/>programming.</text:span></text:p>
        </text:list-item>
        <text:list-item>
          <text:p text:style-name="P487"><text:span text:style-name="T487_1">Disaggregated<text:s/>participation<text:s/>data<text:s/>revealed<text:s/>persistent<text:s/></text:span><text:span text:style-name="T487_2">under</text:span><text:span text:style-name="T487_3">r</text:span><text:span text:style-name="T487_4">epresentation</text:span><text:span text:style-name="T487_5"><text:s/>of<text:s/>persons<text:s/>with<text:s/>disabilities<text:s/>and<text:s/>gendered<text:s/>participation<text:s/>barriers,<text:s/>leading<text:s/>to<text:s/>the<text:s/>introduction<text:s/>of<text:s/>accessibility<text:s/>budgets</text:span><text:span text:style-name="T487_6"><text:s/>to<text:s/>cater<text:s/>to<text:s/>inclusive<text:s/>voter<text:s/>education<text:s/>designs</text:span><text:span text:style-name="T487_7">,<text:s/>GES</text:span><text:span text:style-name="T487_8">I</text:span><text:span text:style-name="T487_9"><text:s/></text:span><text:span text:style-name="T487_10">specific<text:s/>indicators</text:span><text:span text:style-name="T487_11"><text:s/>such<text:s/>increased<text:s/>women<text:s/>participation<text:s/>in<text:s/>civic<text:s/>forums</text:span><text:span text:style-name="T487_12">,<text:s/>and<text:s/>adapted<text:s/>participation<text:s/>formats<text:s/>in<text:s/>Yea</text:span><text:span text:style-name="T487_13">r</text:span><text:span text:style-name="T487_14"><text:s/></text:span><text:span text:style-name="T487_15">2.</text:span></text:p>
        </text:list-item>
      </text:list>
      <text:p text:style-name="P488"><text:span text:style-name="T488_1">Communication<text:s/>and<text:s/>Stakeholder<text:s/>Engagement</text:span><text:span text:style-name="T488_2">:<text:s/>Learning<text:s/>products<text:s/>were<text:s/>communicated<text:s/>through<text:s/>structured<text:s/>channels:<text:s/>diagnostic<text:s/>findings<text:s/>were<text:s/>presented<text:s/>at<text:s/>stakeholder<text:s/>workshops<text:s/>(e.g.,<text:s/>November<text:s/>2025<text:s/>workshop<text:s/>with<text:s/>42<text:s/>oversight<text:s/>institution<text:s/>representatives);<text:s/>after-action<text:s/>reviews<text:s/>were<text:s/>shared<text:s/>through<text:s/>IEBC<text:s/>directorate<text:s/>meetings<text:s/>and<text:s/>county<text:s/>election<text:s/>manager<text:s/>debriefs;<text:s/>perception<text:s/>survey<text:s/>results<text:s/>were<text:s/>disseminated<text:s/>through<text:s/>town-hall<text:s/>forums<text:s/>and<text:s/>the<text:s/>People<text:s/>Dialogue<text:s/>Festival<text:s/>(March<text:s/>2026).<text:s/>Timing<text:s/>aligned<text:s/>with<text:s/>decision-making<text:s/>windows;<text:s/>for<text:s/>example,<text:s/>AI<text:s/>study<text:s/>findings<text:s/>were<text:s/>presented<text:s/>to<text:s/>IEBC’s<text:s/>ICT<text:s/>directorate<text:s/>in<text:s/>November<text:s/>2025,<text:s/>informing<text:s/>the<text:s/>technology<text:s/>audit<text:s/>terms<text:s/>of<text:s/>reference<text:s/>adopted<text:s/>February<text:s/>2026.</text:span></text:p>
      <text:p text:style-name="P489"/>
      <text:p text:style-name="P490"><text:span text:style-name="T490_1">Challenges<text:s/>and<text:s/>Underperformance:<text:s/></text:span><text:span text:style-name="T490_2">First,<text:s/>the<text:s/>compressed<text:s/>implementation<text:s/>timeline<text:s/>limited<text:s/>the<text:s/>depth<text:s/>of<text:s/>after-action<text:s/>reviews;<text:s/>while<text:s/>12<text:s/>counties<text:s/>were<text:s/>covered,<text:s/>the<text:s/>intended<text:s/>30-day<text:s/>post-election<text:s/>window<text:s/>was<text:s/>achieved<text:s/>in<text:s/>only<text:s/>8<text:s/>counties<text:s/>due<text:s/>to<text:s/>parliamentary<text:s/>recess<text:s/>and<text:s/>competing<text:s/>stakeholder<text:s/>availability.<text:s/>Second,<text:s/>feedback<text:s/>loops<text:s/>from<text:s/>CSO<text:s/>networks<text:s/>were<text:s/>slower<text:s/>than<text:s/>anticipated:<text:s/>post-boot<text:s/>camp<text:s/>evaluations<text:s/>indicated<text:s/>that<text:s/>while<text:s/>89%<text:s/>of<text:s/>participants<text:s/>reported<text:s/>improved<text:s/>capacity,<text:s/>only<text:s/>4<text:s/>of<text:s/>7<text:s/>networks<text:s/>had<text:s/>implemented<text:s/>advocacy<text:s/>actions<text:s/>within<text:s/>the<text:s/>reporting<text:s/>period,<text:s/>suggesting<text:s/>that<text:s/>learning<text:s/>uptake<text:s/>requires<text:s/>longer-term<text:s/>technical<text:s/>follow-up<text:s/>than<text:s/>originally<text:s/>planned.<text:s/>No<text:s/>significant<text:s/>underperformance<text:s/>is<text:s/>identified;<text:s/>the<text:s/>programme<text:s/>established<text:s/>robust<text:s/>learning<text:s/>systems<text:s/>that<text:s/>consistently<text:s/>informed<text:s/>adaptive<text:s/>management.</text:span></text:p>
      <text:p text:style-name="P491"/>
      <text:p text:style-name="P492"/>
      <text:p text:style-name="P493"><text:span text:style-name="T493_1">Describe<text:s/>any<text:s/>changes<text:s/>to<text:s/>this<text:s/></text:span><text:span text:style-name="T493_2">area</text:span><text:span text:style-name="T493_3"><text:s/>during<text:s/>the<text:s/>past<text:s/>year,<text:s/>and<text:s/>any<text:s/>planned<text:s/>changes<text:s/>as<text:s/>a<text:s/>result<text:s/>of<text:s/>this<text:s/>review.<text:s/></text:span></text:p>
      <text:p text:style-name="P494"/>
      <text:p text:style-name="P495"><text:span text:style-name="T495_1">During<text:s/>the<text:s/>year,<text:s/>the<text:s/>programme<text:s/></text:span><text:span text:style-name="T495_2">formalised<text:s/>learning<text:s/>as<text:s/>a<text:s/>governance<text:s/>function</text:span><text:span text:style-name="T495_3">,<text:s/>establishing<text:s/>the<text:s/>Steering<text:s/>Board<text:s/>and<text:s/>embedding<text:s/>learning<text:s/>review<text:s/>into<text:s/>programme<text:s/>management<text:s/>meetings.<text:s/>Learning<text:s/>priorities<text:s/>shifted<text:s/>from<text:s/>one</text:span><text:span text:style-name="T495_4">‑</text:span><text:span text:style-name="T495_5">off<text:s/>diagnostics<text:s/>to<text:s/>implementation</text:span><text:span text:style-name="T495_6">‑</text:span><text:span text:style-name="T495_7">focused<text:s/>learning,<text:s/>informing<text:s/>sequencing<text:s/>and<text:s/>delivery<text:s/>choices.<text:s/>No<text:s/>indicators<text:s/>or<text:s/>targets<text:s/>were<text:s/>amended<text:s/>within<text:s/>six<text:s/>months<text:s/>of<text:s/>review.<text:s/>For<text:s/>the<text:s/>next<text:s/>period,<text:s/>learning<text:s/>will<text:s/>increasingly<text:s/>focus<text:s/>on<text:s/>testing<text:s/>adoption<text:s/>and<text:s/>implementation<text:s/>pathways<text:s/>(e.g.<text:s/>uptake<text:s/>of<text:s/>eGP<text:s/>change</text:span><text:span text:style-name="T495_8">‑</text:span><text:span text:style-name="T495_9">management,<text:s/>operation<text:s/>of<text:s/>vetting<text:s/>coordination<text:s/>mechanisms).<text:s/>All<text:s/>changes<text:s/>and<text:s/>rationale<text:s/>will<text:s/>be<text:s/>recorded<text:s/>in<text:s/>the<text:s/>logframe<text:s/>change</text:span><text:span text:style-name="T495_10">‑</text:span><text:span text:style-name="T495_11">frame.</text:span></text:p>
      <text:p text:style-name="P496"/>
      <text:p text:style-name="P497"><text:span text:style-name="T497_1">L</text:span><text:span text:style-name="T497_2">essons<text:s/>learned<text:s/>this<text:s/>year<text:s/>and<text:s/>recommendations<text:s/>for<text:s/>the<text:s/>year<text:s/>ahead<text:s/></text:span></text:p>
      <text:p text:style-name="P498"/>
      <text:p text:style-name="P499"><text:span text:style-name="T499_1">Key<text:s/>lessons</text:span></text:p>
      <text:list text:style-name="LS12" xml:id="list67">
        <text:list-item>
          <text:p text:style-name="P500"><text:span text:style-name="T500_1">Implementation<text:s/>gaps<text:s/>matter<text:s/>more<text:s/>than<text:s/>legal<text:s/>gaps</text:span><text:span text:style-name="T500_2">;<text:s/>learning<text:s/>is<text:s/>most<text:s/>valuable<text:s/>when<text:s/>it<text:s/>targets<text:s/>coordination,<text:s/></text:span><text:span text:style-name="T500_3">incentives,</text:span><text:span text:style-name="T500_4"><text:s/>and<text:s/>workflows<text:s/>rather<text:s/>than<text:s/></text:span><text:span text:style-name="T500_5">law</text:span><text:span text:style-name="T500_6">-</text:span><text:span text:style-name="T500_7">making</text:span><text:span text:style-name="T500_8"><text:s/>alone.</text:span></text:p>
        </text:list-item>
        <text:list-item>
          <text:p text:style-name="P501"><text:span text:style-name="T501_1">Timing<text:s/>is<text:s/>critical</text:span><text:span text:style-name="T501_2">;<text:s/>learning<text:s/>must<text:s/>align<text:s/>with<text:s/>political<text:s/>and<text:s/>operational<text:s/>decision<text:s/>windows<text:s/>to<text:s/>be<text:s/>actionable.</text:span></text:p>
        </text:list-item>
        <text:list-item>
          <text:p text:style-name="P502"><text:span text:style-name="T502_1">Institutional<text:s/>anchoring<text:s/>determines<text:s/>sustainability</text:span><text:span text:style-name="T502_2">;<text:s/>learning</text:span><text:span text:style-name="T502_3">‑</text:span><text:span text:style-name="T502_4">driven<text:s/>solutions<text:s/>must<text:s/>be<text:s/>embedded<text:s/>within<text:s/>existing<text:s/>mandates<text:s/>rather<text:s/>than<text:s/>parallel<text:s/>platforms.</text:span></text:p>
        </text:list-item>
      </text:list>
      <text:p text:style-name="P503"/>
      <text:p text:style-name="P504"><text:span text:style-name="T504_1">Recommendations<text:s/>and<text:s/>learning<text:s/></text:span><text:span text:style-name="T504_2">aim</text:span><text:span text:style-name="T504_3"><text:s/>for<text:s/>the<text:s/>year<text:s/>ahead</text:span></text:p>
      <text:list text:style-name="LS13" xml:id="list70">
        <text:list-item>
          <text:p text:style-name="P505"><text:span text:style-name="T505_1">Prioritise<text:s/></text:span><text:span text:style-name="T505_2">learning<text:s/>on<text:s/>adoption<text:s/>and<text:s/>behaviour<text:s/>change,<text:s/>not<text:s/>further<text:s/>diagnosis.</text:span></text:p>
        </text:list-item>
        <text:list-item>
          <text:p text:style-name="P506"><text:span text:style-name="T506_1">Use<text:s/>learning<text:s/>to<text:s/>test<text:s/>what<text:s/>scales<text:s/>and<text:s/>what<text:s/>stalls,<text:s/>particularly<text:s/>for<text:s/>eGP<text:s/>uptake,<text:s/>vetting<text:s/>coordination,<text:s/>campaign<text:s/>finance<text:s/></text:span><text:span text:style-name="T506_2">oversight,</text:span><text:span text:style-name="T506_3"><text:s/>and<text:s/>BO<text:s/>enforcement.</text:span></text:p>
        </text:list-item>
        <text:list-item>
          <text:p text:style-name="P507"><text:span text:style-name="T507_1">Strengthen<text:s/>feedback<text:s/>loops<text:s/>so<text:s/>learning<text:s/>from<text:s/>pilots<text:s/>and<text:s/>early<text:s/>implementation<text:s/>feeds<text:s/>rapidly<text:s/>into<text:s/>programme<text:s/>adjustments.</text:span></text:p>
        </text:list-item>
      </text:list>
      <text:p text:style-name="P508"/>
      <text:p text:style-name="P509"/>
      <table:table table:style-name="Table13"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row table:style-name="Row54">
          <table:table-cell table:style-name="Cell177">
            <text:p text:style-name="P510"><text:span text:style-name="T510_1">Output<text:s/>Title<text:s/></text:span></text:p>
          </table:table-cell>
          <table:table-cell table:style-name="Cell178" table:number-columns-spanned="4">
            <text:p text:style-name="P511"><text:span text:style-name="T511_1">Contribution<text:s/>to<text:s/>Meaningful<text:s/>Change</text:span><text:span text:style-name="T511_2"><text:s/></text:span></text:p>
          </table:table-cell>
          <table:covered-table-cell/>
          <table:covered-table-cell/>
          <table:covered-table-cell/>
        </table:table-row>
        <table:table-row table:style-name="Row55">
          <table:table-cell table:style-name="Cell179" table:number-columns-spanned="2">
            <text:p text:style-name="P512"><text:span text:style-name="T512_1">Output<text:s/>number:<text:s/></text:span></text:p>
          </table:table-cell>
          <table:covered-table-cell/>
          <table:table-cell table:style-name="Cell180">
            <text:p text:style-name="P513"><text:span text:style-name="T513_1">5</text:span></text:p>
          </table:table-cell>
          <table:table-cell table:style-name="Cell181">
            <text:p text:style-name="P514"><text:span text:style-name="T514_1">Output<text:s/>Score:<text:s/></text:span></text:p>
          </table:table-cell>
          <table:table-cell table:style-name="Cell182">
            <text:p text:style-name="P515"><text:span text:style-name="T515_1">A</text:span></text:p>
          </table:table-cell>
        </table:table-row>
        <table:table-row table:style-name="Row56">
          <table:table-cell table:style-name="Cell183" table:number-columns-spanned="2">
            <text:p text:style-name="P516"><text:span text:style-name="T516_1">Impact<text:s/>weighting<text:s/>(%):<text:s text:c="2"/></text:span></text:p>
          </table:table-cell>
          <table:covered-table-cell/>
          <table:table-cell table:style-name="Cell184">
            <text:p text:style-name="P517"><text:span text:style-name="T517_1">5%</text:span></text:p>
          </table:table-cell>
          <table:table-cell table:style-name="Cell185">
            <text:p text:style-name="P518"><text:span text:style-name="T518_1">Weighting<text:s/>revised<text:s/>since<text:s/>last<text:s/>AR?<text:s/></text:span></text:p>
          </table:table-cell>
          <table:table-cell table:style-name="Cell186">
            <text:p text:style-name="P519"><text:span text:style-name="T519_1">No</text:span></text:p>
          </table:table-cell>
        </table:table-row>
      </table:table>
      <text:p text:style-name="P520"/>
      <table:table table:style-name="Table14">
        <table:table-column table:style-name="Column55"/>
        <table:table-column table:style-name="Column56"/>
        <table:table-column table:style-name="Column57"/>
        <table:table-row table:style-name="Row57">
          <table:table-cell table:style-name="Cell187">
            <text:p text:style-name="P521"><text:span text:style-name="T521_1">Indicator(s)</text:span><text:span text:style-name="T521_2"><text:s/></text:span></text:p>
          </table:table-cell>
          <table:table-cell table:style-name="Cell188">
            <text:p text:style-name="P522"><text:span text:style-name="T522_1">Milestone(s)<text:s/>for<text:s/>this<text:s/>review</text:span><text:span text:style-name="T522_2"><text:s/></text:span></text:p>
          </table:table-cell>
          <table:table-cell table:style-name="Cell189">
            <text:p text:style-name="P523"><text:span text:style-name="T523_1">Progress</text:span><text:span text:style-name="T523_2"><text:s/></text:span></text:p>
          </table:table-cell>
        </table:table-row>
        <table:table-row table:style-name="Row58">
          <table:table-cell table:style-name="Cell190">
            <text:p text:style-name="P524"><text:span text:style-name="T524_1">1.<text:s/>Kenya’s<text:s/>score<text:s/>on<text:s/>key<text:s/>governance<text:s/>indices<text:s/></text:span><text:span text:style-name="T524_2">(Corruption<text:s/>perception<text:s/>index,<text:s/>effectiveness<text:s/>of<text:s/>electoral<text:s/>processes,<text:s/>money<text:s/>laundering)</text:span><text:span text:style-name="T524_3"><text:s/></text:span></text:p>
          </table:table-cell>
          <table:table-cell table:style-name="Cell191">
            <text:p text:style-name="P525"><text:span text:style-name="T525_1">No<text:s/>milestone<text:s/>for<text:s/>March<text:s/>2026<text:s/></text:span></text:p>
          </table:table-cell>
          <table:table-cell table:style-name="Cell192">
            <text:p text:style-name="P526"/>
          </table:table-cell>
        </table:table-row>
        <table:table-row table:style-name="Row59">
          <table:table-cell table:style-name="Cell193">
            <text:p text:style-name="P527"><text:span text:style-name="T527_1">1.1</text:span><text:span text:style-name="T527_2"><text:s/></text:span><text:span text:style-name="T527_3">Kenya’s<text:s/>progress<text:s/>in<text:s/>implementing<text:s/>FATF<text:s/>Standards.</text:span><text:span text:style-name="T527_4"><text:s/></text:span></text:p>
          </table:table-cell>
          <table:table-cell table:style-name="Cell194">
            <text:p text:style-name="P528"><text:span text:style-name="T528_1">Kenya<text:s/>makes<text:s/>progress<text:s/>in<text:s/>grey<text:s/>list<text:s/>Action<text:s/>Plan<text:s/>areas</text:span><text:span text:style-name="T528_2"><text:s/></text:span></text:p>
            <text:p text:style-name="P529"><text:span text:style-name="T529_1">Improved<text:s/>mechanisms<text:s/>&amp;<text:s/>use<text:s/>of<text:s/>better<text:s/>strategies<text:s/>to<text:s/>deter<text:s/>irregularities,<text:s/>non-compliance<text:s/>&amp;<text:s/>corruption<text:s/>incentives</text:span><text:span text:style-name="T529_2"><text:s/></text:span></text:p>
          </table:table-cell>
          <table:table-cell table:style-name="Cell195">
            <text:p text:style-name="P530"><text:span text:style-name="T530_1">Met<text:s/></text:span><text:span text:style-name="T530_2">expectations</text:span><text:span text:style-name="T530_3">–<text:s/>there<text:s/>is<text:s/></text:span><text:span text:style-name="T530_4">n</text:span><text:span text:style-name="T530_5">otable</text:span><text:span text:style-name="T530_6"><text:s/>progress<text:s/>includ</text:span><text:span text:style-name="T530_7">ing</text:span><text:span text:style-name="T530_8"><text:s/>closing<text:s/>gaps<text:s/>in<text:s/>company<text:s/>records<text:s/>and<text:s/>supporting<text:s/>the<text:s/>adoption<text:s/>of<text:s/>better<text:s/>compliance<text:s/>strategies,<text:s/></text:span><text:span text:style-name="T530_9">to<text:s/>deter<text:s/>irregularities,<text:s/></text:span><text:span text:style-name="T530_10">setting<text:s/>the<text:s/>stage<text:s/>for<text:s/>future<text:s/>progress<text:s/>on<text:s/>FATF<text:s/>standards.</text:span><text:span text:style-name="T530_11"><text:s/></text:span></text:p>
          </table:table-cell>
        </table:table-row>
        <table:table-row table:style-name="Row60">
          <table:table-cell table:style-name="Cell196">
            <text:p text:style-name="P531"><text:span text:style-name="T531_1">1.2</text:span><text:span text:style-name="T531_2"><text:s/></text:span><text:span text:style-name="T531_3">Compliance<text:s/>rate<text:s/>with<text:s/>key<text:s/>public<text:s/>accountability<text:s/>and<text:s/>anti-corruption<text:s/>measures.<text:s/></text:span></text:p>
          </table:table-cell>
          <table:table-cell table:style-name="Cell197">
            <text:p text:style-name="P532"><text:span text:style-name="T532_1">Increased<text:s/>usage<text:s/>and<text:s/>verification<text:s/>of<text:s/>wealth<text:s/>information<text:s/>by<text:s/>public<text:s/>servants</text:span><text:span text:style-name="T532_2"><text:s/></text:span></text:p>
          </table:table-cell>
          <table:table-cell table:style-name="Cell198">
            <text:p text:style-name="P533"><text:span text:style-name="T533_1">Moderately<text:s/>not<text:s/>met<text:s/></text:span><text:span text:style-name="T533_2">expectations</text:span><text:span text:style-name="T533_3"><text:s/></text:span><text:span text:style-name="T533_4">-</text:span><text:span text:style-name="T533_5">There<text:s/>is<text:s/>evidence</text:span><text:span text:style-name="T533_6"><text:s/>of<text:s/></text:span><text:span text:style-name="T533_7">improvement</text:span><text:span text:style-name="T533_8"><text:s/>of<text:s/>company<text:s/>records</text:span><text:span text:style-name="T533_9"><text:s/>which</text:span><text:span text:style-name="T533_10"><text:s/>directly<text:s/></text:span><text:span text:style-name="T533_11">support</text:span><text:span text:style-name="T533_12">s</text:span><text:span text:style-name="T533_13"><text:s/>improved<text:s/>verification<text:s/>and<text:s/>use<text:s/>of<text:s/>wealth<text:s/>information<text:s/>by<text:s/>public<text:s/>servants.<text:s/></text:span></text:p>
          </table:table-cell>
        </table:table-row>
        <table:table-row table:style-name="Row61">
          <table:table-cell table:style-name="Cell199">
            <text:p text:style-name="P534"><text:span text:style-name="T534_1">2.1<text:s/>Number/<text:s/>type<text:s/>of<text:s/>adaptive<text:s/>shifts<text:s/>in<text:s/>policy<text:s/>priorities,<text:s/>party<text:s/>platforms,<text:s/>or<text:s/>campaign<text:s/>strategies<text:s/>in<text:s/>response<text:s/>to<text:s/>evidence<text:s/>and<text:s/>citizen<text:s/>priorities.</text:span><text:span text:style-name="T534_2"><text:s/></text:span></text:p>
          </table:table-cell>
          <table:table-cell table:style-name="Cell200">
            <text:p text:style-name="P535"><text:span text:style-name="T535_1">Early<text:s/>signs<text:s/>of<text:s/>issue-based<text:s/>discourse;<text:s/>party<text:s/>responsiveness<text:s/>to<text:s/>citizen<text:s/>feedback<text:s/>or<text:s/>evidence</text:span><text:span text:style-name="T535_2"><text:s/></text:span></text:p>
          </table:table-cell>
          <table:table-cell table:style-name="Cell201">
            <text:p text:style-name="P536"><text:span text:style-name="T536_1">Met<text:s/></text:span><text:span text:style-name="T536_2">expectations<text:s/></text:span><text:span text:style-name="T536_3">-<text:s/></text:span><text:span text:style-name="T536_4">Evidence<text:s/>from<text:s/>perception<text:s/>surveys,<text:s/>stakeholder<text:s/>logs,<text:s/>and<text:s/>partner<text:s/>reports</text:span><text:span text:style-name="T536_5"><text:s/></text:span><text:span text:style-name="T536_6">points<text:s/>to<text:s/>measurable<text:s/>improvements<text:s/>in<text:s/>issue-based<text:s/>civic<text:s/>engagement.</text:span><text:span text:style-name="T536_7"><text:s/>Output<text:s/>3<text:s/>achievements<text:s/>such<text:s/>as<text:s/>citizen<text:s/>manifestos<text:s/>and<text:s/>youth<text:s/>policy<text:s/>briefs<text:s/>indicate<text:s/>that<text:s/>political<text:s/>actors<text:s/>and<text:s/>parties<text:s/>are<text:s/>increasingly<text:s/>responsive<text:s/>to<text:s/>citizen<text:s/>priorities<text:s/>and<text:s/>evidence,<text:s/>with<text:s/>early<text:s/>but<text:s/>meaningful<text:s/>shifts<text:s/>towards<text:s/>more<text:s/>accountable<text:s/>engagement.</text:span><text:span text:style-name="T536_8"><text:s/></text:span></text:p>
          </table:table-cell>
        </table:table-row>
        <table:table-row table:style-name="Row62">
          <table:table-cell table:style-name="Cell202">
            <text:p text:style-name="P537"><text:span text:style-name="T537_1">2.2.<text:s/>%<text:s/>change<text:s/>in<text:s/>citizen<text:s/>trust/confidence<text:s/>in<text:s/>electoral<text:s/>Institutions<text:s/>(including<text:s/>political<text:s/>parties,<text:s/>IEBC,<text:s/>ORPP,<text:s/>Judiciary<text:s/>etc)<text:s/>and<text:s/>processes</text:span><text:span text:style-name="T537_2"><text:s/></text:span></text:p>
          </table:table-cell>
          <table:table-cell table:style-name="Cell203">
            <text:p text:style-name="P538"><text:span text:style-name="T538_1">Some<text:s/>improvement<text:s/>in<text:s/>perception<text:s/>surveys<text:s/>to<text:s/>Electoral<text:s/>Institutions</text:span><text:span text:style-name="T538_2"><text:s/></text:span></text:p>
            <text:p text:style-name="P539"><text:span text:style-name="T539_1">IEBC-40%,<text:s/>Political<text:s/>parties-25%</text:span><text:span text:style-name="T539_2"><text:s/></text:span></text:p>
          </table:table-cell>
          <table:table-cell table:style-name="Cell204">
            <text:p text:style-name="P540"><text:span text:style-name="T540_1">Met</text:span><text:span text:style-name="T540_2"><text:s/>expectations</text:span><text:span text:style-name="T540_3"><text:s/>-<text:s/></text:span><text:span text:style-name="T540_4">Perception<text:s/>surveys<text:s/>indicate<text:s/>improvements<text:s/>in<text:s/>citizen<text:s/>trust<text:s/>and<text:s/>confidence<text:s/></text:span><text:span text:style-name="T540_5">in<text:s/>electoral<text:s/>institutions,<text:s/>with<text:s/>the<text:s/>IEBC<text:s/>at<text:s/>40%<text:s/>and<text:s/>political<text:s/>parties<text:s/>at<text:s/>25%.<text:s/>KISP’s<text:s/>support<text:s/>to<text:s/>induction<text:s/>and<text:s/>operational<text:s/>readiness<text:s/>has<text:s/>contributed<text:s/>to<text:s/>these<text:s/>gains,<text:s/>enhancing<text:s/>internal<text:s/>coordination<text:s/>and<text:s/>institutional<text:s/>confidence<text:s/>at<text:s/>a<text:s/>critical<text:s/>time.</text:span><text:span text:style-name="T540_6"><text:s/></text:span></text:p>
          </table:table-cell>
        </table:table-row>
      </table:table>
      <text:p text:style-name="P541"><text:span text:style-name="T541_1"><text:line-break/></text:span><text:span text:style-name="T541_2">Briefly<text:s/>describe<text:s/>the<text:s/></text:span><text:span text:style-name="T541_3">Performance<text:s/>area<text:s/></text:span><text:span text:style-name="T541_4">activities<text:s/>and<text:s/>provide<text:s/>supporting<text:s/>narrative<text:s/>for<text:s/></text:span></text:p>
      <text:p text:style-name="P542"><text:span text:style-name="T542_1">the<text:s/>score.<text:s/></text:span></text:p>
      <text:p text:style-name="P543"><text:span text:style-name="T543_1">This<text:s/>output<text:s/>focused<text:s/>on<text:s/>c</text:span><text:span text:style-name="T543_2">ontribution</text:span><text:span text:style-name="T543_3"><text:s/>to<text:s/>meaningful<text:s/>and<text:s/>sustainable<text:s/>change<text:s/>at<text:s/></text:span><text:span text:style-name="T543_4">various<text:s/>levels</text:span><text:span text:style-name="T543_5"><text:s/>from<text:s/>immediate<text:s/>outcomes<text:s/>through<text:s/>to<text:s/>longer-term<text:s/>impact</text:span><text:span text:style-name="T543_6"><text:s/>(</text:span><text:span text:style-name="T543_7">m</text:span><text:span text:style-name="T543_8">easuring<text:s/>progress<text:s/>towards<text:s/>contribution<text:s/>to<text:s/>outcomes</text:span><text:span text:style-name="T543_9">).</text:span></text:p>
      <text:p text:style-name="P544"/>
      <text:p text:style-name="P545"><text:span text:style-name="T545_1">The<text:s/>programme<text:s/>is<text:s/>on<text:s/>track<text:s/>to<text:s/>achieve<text:s/>its<text:s/>desired<text:s/>outcomes,<text:s/>with<text:s/>credible<text:s/>evidence<text:s/>showing<text:s/>that<text:s/>vital<text:s/>foundations<text:s/>for<text:s/>long-term<text:s/>change<text:s/>are<text:s/>being<text:s/>established.<text:s/>While<text:s/>outcome-level<text:s/>change<text:s/>is<text:s/>not<text:s/>yet<text:s/>expected<text:s/>due<text:s/>to<text:s/>the<text:s/>shortened<text:s/>timeline<text:s/>and<text:s/>political<text:s/>constraints,<text:s/>KISP<text:s/>has<text:s/>notably<text:s/>improved<text:s/>data<text:s/>integrity,<text:s/>produced<text:s/>actionable<text:s/>evidence,<text:s/>and<text:s/>positioned<text:s/>institutions<text:s/>for<text:s/>future<text:s/>reforms.</text:span></text:p>
      <text:p text:style-name="P546"><text:span text:style-name="T546_1">Despite<text:s/>initial<text:s/>delays,<text:s/>KISP<text:s/>made<text:s/>significant<text:s/>progress<text:s/>in<text:s/>the<text:s/>first<text:s/>year,<text:s/>focusing<text:s/>on<text:s/>generating<text:s/>robust<text:s/>data<text:s/>and<text:s/>evidence<text:s/>to<text:s/>inform<text:s/>interventions,<text:s/>thereby<text:s/>demonstrating<text:s/>meaningful<text:s/>contributions<text:s/>to<text:s/>immediate<text:s/></text:span><text:span text:style-name="T546_2">outcomes,</text:span><text:span text:style-name="T546_3"><text:s/>and<text:s/>laying<text:s/>the<text:s/>groundwork<text:s/>for<text:s/>lasting<text:s/>progress.</text:span></text:p>
      <text:p text:style-name="P547"/>
      <text:p text:style-name="P548"><text:span text:style-name="T548_1">Outcome<text:s/>1:<text:s/>Reduced<text:s/>opportunities<text:s/>and<text:s/>incentives<text:s/>for<text:s/>corruption<text:s/>and<text:s/>illicit<text:s/>finance</text:span><text:span text:style-name="T548_2"><text:s/></text:span></text:p>
      <text:p text:style-name="P549"><text:span text:style-name="T549_1">KISP<text:s/>directly<text:s/>strengthened<text:s/>institutional<text:s/>integrity<text:s/>systems.<text:s/>Beneficial<text:s/>ownership<text:s/>reforms<text:s/>resulted<text:s/>in<text:s/>the<text:s/>correction<text:s/>of<text:s/>72%<text:s/>of<text:s/>identified<text:s/>gaps<text:s/>across<text:s/>4,207<text:s/>company<text:s/>records,<text:s/>enhancing<text:s/>data<text:s/>integrity<text:s/>and<text:s/>enforcement<text:s/>readiness.<text:s/>In<text:s/>public<text:s/>procurement,<text:s/>KISP<text:s/>produced<text:s/>an<text:s/>e</text:span><text:span text:style-name="T549_2">GP<text:s/>Strategic<text:s/>Advisory<text:s/>Paper<text:s/>and<text:s/>a<text:s/></text:span><text:span text:style-name="T549_3">change<text:s/>management</text:span><text:span text:style-name="T549_4"><text:s/>strategy,<text:s/>drawing<text:s/>on<text:s/>political<text:s/>economy<text:s/>analysis<text:s/>to<text:s/>identify<text:s/>resistance,<text:s/>incentives,<text:s/>usability,<text:s/>and<text:s/>legal<text:s/>uncertainty<text:s/>as<text:s/>key<text:s/>constraints<text:s/>to<text:s/>e</text:span><text:span text:style-name="T549_5">GP<text:s/>adoption.<text:s/>This<text:s/>analysis<text:s/>provided<text:s/>the<text:s/>foundation<text:s/>for<text:s/>future<text:s/>adoption-focused<text:s/>interventions.<text:s/>Regarding<text:s/>leadership<text:s/>and<text:s/>integrity<text:s/>vetting,<text:s/>KISP<text:s/>completed<text:s/>a<text:s/>Political<text:s/>Economy<text:s/>Analysis<text:s/>(PEA)<text:s/>that<text:s/>highlighted<text:s/>structural<text:s/>weaknesses,<text:s/>such<text:s/>as<text:s/>fragmented<text:s/>mandates,<text:s/>politicised<text:s/>enforcement,<text:s/>and<text:s/>reliance<text:s/>on<text:s/>criminal<text:s/>conviction<text:s/>thresholds.<text:s/>Although<text:s/>a<text:s/>Technical<text:s/>Committee<text:s/>on<text:s/>Leadership<text:s/>and<text:s/>Integrity<text:s/>Vetting<text:s/>has<text:s/>not<text:s/>yet<text:s/>been<text:s/>established,<text:s/>the<text:s/>PEA<text:s/>offers<text:s/>a<text:s/>clear,<text:s/></text:span><text:span text:style-name="T549_6">evidence-based</text:span><text:span text:style-name="T549_7"><text:s/>reform<text:s/>pathway<text:s/>which<text:s/>the<text:s/>programme<text:s/>aims<text:s/>to<text:s/>operationalise<text:s/>in<text:s/>Year<text:s/>2<text:s/>through<text:s/>coordinated,<text:s/></text:span><text:span text:style-name="T549_8">institution<text:s/>led</text:span><text:span text:style-name="T549_9"><text:s/>actions.<text:s/>At<text:s/>this<text:s/>stage,<text:s/>KISP’s<text:s/>contribution<text:s/>is<text:s/>best<text:s/>described<text:s/>as<text:s/>enabling<text:s/>and<text:s/>preparatory:<text:s/>improving<text:s/>data<text:s/>quality,<text:s/>generating<text:s/>robust<text:s/>evidence,<text:s/>and<text:s/>aligning<text:s/>institutional<text:s/>actors<text:s/>around<text:s/>actionable<text:s/>reform<text:s/>options<text:s/>for<text:s/>subsequent<text:s/>phases.</text:span></text:p>
      <text:p text:style-name="P550"/>
      <text:p text:style-name="P551"><text:span text:style-name="T551_1">Outcome<text:s/>2:<text:s/>More<text:s/>issue</text:span><text:span text:style-name="T551_2">‑</text:span><text:span text:style-name="T551_3">based<text:s/>and<text:s/>inclusive<text:s/>political<text:s/>engagement</text:span></text:p>
      <text:p text:style-name="P552"><text:span text:style-name="T552_1">KISP’s<text:s/>support<text:s/>to<text:s/>IEBC<text:s/>induction<text:s/>and<text:s/>operational<text:s/>readiness<text:s/>improved<text:s/>internal<text:s/>coordination<text:s/>and<text:s/>institutional<text:s/>confidence<text:s/>at<text:s/>a<text:s/>critical<text:s/>juncture.<text:s/>Evidence<text:s/>from<text:s/>perception<text:s/>surveys,<text:s/>stakeholder<text:s/>logs,<text:s/>and<text:s/></text:span><text:span text:style-name="T552_2">partner<text:s/>reports<text:s/>shows<text:s/>measurable<text:s/>improvements<text:s/>in<text:s/>issu</text:span><text:span text:style-name="T552_3">e-</text:span><text:span text:style-name="T552_4">based<text:s/>civic<text:s/>engagement,<text:s/>particularly<text:s/>among<text:s/></text:span><text:span text:style-name="T552_5">women,<text:s/></text:span><text:span text:style-name="T552_6">youth</text:span><text:span text:style-name="T552_7">,<text:s/>PWDs<text:s/></text:span><text:span text:style-name="T552_8">and<text:s/></text:span><text:span text:style-name="T552_9">sub</text:span><text:span text:style-name="T552_10">n</text:span><text:span text:style-name="T552_11">ational</text:span><text:span text:style-name="T552_12"><text:s/>actors.<text:s/>Output<text:s/>3<text:s/>achievements</text:span><text:span text:style-name="T552_13">,<text:s/></text:span><text:span text:style-name="T552_14">citizen<text:s/>manifestos,<text:s/>youth<text:s/>policy<text:s/>briefs,<text:s/>and<text:s/></text:span><text:span text:style-name="T552_15">coalition</text:span><text:span text:style-name="T552_16"><text:s/></text:span><text:span text:style-name="T552_17">building</text:span><text:span text:style-name="T552_18">,<text:s/></text:span><text:span text:style-name="T552_19">demonstrate<text:s/>early<text:s/>but<text:s/>meaningful<text:s/>shifts<text:s/>toward<text:s/></text:span><text:span text:style-name="T552_20">accountability</text:span><text:span text:style-name="T552_21"><text:s/></text:span><text:span text:style-name="T552_22">driven</text:span><text:span text:style-name="T552_23"><text:s/>engagement,<text:s/>even<text:s/>if<text:s/>full<text:s/>behavioural<text:s/>change<text:s/>remains<text:s/>a<text:s/></text:span><text:span text:style-name="T552_24">longer</text:span><text:span text:style-name="T552_25">-</text:span><text:span text:style-name="T552_26">term</text:span><text:span text:style-name="T552_27"><text:s/>objective.</text:span></text:p>
      <text:p text:style-name="P553"><text:span text:style-name="T553_1">KISP’s<text:s/>contribution<text:s/>is<text:s/>best<text:s/>understood<text:s/>as<text:s/>enabling<text:s/>and<text:s/>catalytic,<text:s/>working<text:s/>alongside<text:s/>Parliament,<text:s/>oversight<text:s/>institutions,<text:s/>political<text:s/>parties,<text:s/>civil<text:s/>society,<text:s/>and<text:s/>other<text:s/>development<text:s/>partners.<text:s/>While<text:s/>broader<text:s/>political<text:s/>economy<text:s/>factors<text:s/>(e.g.<text:s/>by</text:span><text:span text:style-name="T553_2">‑</text:span><text:span text:style-name="T553_3">elections,<text:s/>coalition<text:s/>realignments)<text:s/>shaped<text:s/>the<text:s/>environment,<text:s/>evidence<text:s/>shows<text:s/>that<text:s/>KISP<text:s/>inputs<text:s/>directly<text:s/>influenced<text:s/>institutional<text:s/>processes<text:s/>and<text:s/>decisions,<text:s/>positioning<text:s/>the<text:s/>programme<text:s/>on<text:s/>a<text:s/>credible<text:s/>trajectory<text:s/>toward<text:s/>longer</text:span><text:span text:style-name="T553_4">‑</text:span><text:span text:style-name="T553_5">term<text:s/>impact.</text:span></text:p>
      <text:p text:style-name="P554"/>
      <text:p text:style-name="P555"><text:span text:style-name="T555_1">Challenges<text:s/>and<text:s/>underperformance</text:span></text:p>
      <text:p text:style-name="P556"/>
      <text:list text:style-name="LS14" xml:id="list73">
        <text:list-item>
          <text:p text:style-name="P557"><text:span text:style-name="T557_1"><text:s/>KISP's<text:s/>adaptive<text:s/>programming<text:s/>approach<text:s/>was<text:s/>a<text:s/>new<text:s/>and<text:s/>challenging<text:s/>concept<text:s/>for<text:s/>implementing<text:s/>partners,<text:s/>prompting<text:s/>the<text:s/>BHC<text:s/>team<text:s/>to<text:s/>invest<text:s/>considerable<text:s/>effort<text:s/>from<text:s/>the<text:s/>programme's<text:s/>inception<text:s/>in<text:s/>revisiting<text:s/>the<text:s/>Theory<text:s/>of<text:s/>Change,<text:s/>refining<text:s/>the<text:s/>log-frame,<text:s/>and<text:s/>enhancing<text:s/>outcome<text:s/>reporting.<text:s/>To<text:s/>ensure<text:s/>effective<text:s/>programme<text:s/>delivery,<text:s/>quarterly<text:s/>reviews<text:s/>and<text:s/>programme<text:s/>steering<text:s/>committee<text:s/>assessments<text:s/>were<text:s/>conducted<text:s/>to<text:s/>evaluate<text:s/>ELGIA’s<text:s/>performance,<text:s/>enabling<text:s/>the<text:s/>identification<text:s/>of<text:s/>weaknesses<text:s/>and<text:s/>recommending<text:s/>targeted<text:s/>improvements—such<text:s/>as<text:s/>BHC<text:s/>facilitating<text:s/>the<text:s/>outsourcing<text:s/>of<text:s/>relevant<text:s/>experts.<text:s/>Furthermore,<text:s/>the<text:s/>use<text:s/>of<text:s/>Accountable<text:s/>Grants<text:s/>provided<text:s/>greater<text:s/>flexibility<text:s/>for<text:s/>targeted<text:s/>and<text:s/>adaptive<text:s/>allocation<text:s/>of<text:s/>funds.<text:s/>Diplomatic<text:s/>engagement<text:s/>influencing<text:s/>by<text:s/>BHC<text:s/>leadership<text:s/>complemented<text:s/>all<text:s/>the<text:s/>interventions.</text:span></text:p>
        </text:list-item>
        <text:list-item>
          <text:p text:style-name="P558"><text:span text:style-name="T558_1">The<text:s/>shortened<text:s/>implementation<text:s/>period<text:s/>limited<text:s/>the<text:s/>scale<text:s/>at<text:s/>which<text:s/>early<text:s/>gains<text:s/>could<text:s/>be<text:s/>consolidated.</text:span></text:p>
        </text:list-item>
        <text:list-item>
          <text:p text:style-name="P559"><text:span text:style-name="T559_1">Some<text:s/>reforms<text:s/>(e.g.<text:s/>legislative<text:s/>change,<text:s/>widespread<text:s/>behaviour<text:s/>shifts)<text:s/>remain<text:s/>outside<text:s/>the<text:s/>programme’s<text:s/>immediate<text:s/>control<text:s/>and<text:s/>require<text:s/>sustained<text:s/>engagement<text:s/>beyond<text:s/>Year</text:span><text:span text:style-name="T559_2">‑</text:span><text:span text:style-name="T559_3">1.</text:span></text:p>
        </text:list-item>
      </text:list>
      <text:p text:style-name="P560"><text:span text:style-name="T560_1">These<text:s/>constraints<text:s/>are<text:s/>consistent<text:s/>with<text:s/>expectations<text:s/>for<text:s/>a<text:s/>complex<text:s/>governance<text:s/>programme<text:s/>at<text:s/>an<text:s/>early<text:s/>stage<text:s/>and<text:s/>do<text:s/>not<text:s/>undermine<text:s/>the<text:s/>programme’s<text:s/>contribution<text:s/>trajectory.</text:span></text:p>
      <text:p text:style-name="P561"/>
      <text:p text:style-name="P562"><text:span text:style-name="T562_1">Describe<text:s/>any<text:s/>changes<text:s/>to<text:s/>this<text:s/></text:span><text:span text:style-name="T562_2">area</text:span><text:span text:style-name="T562_3"><text:s/>during<text:s/>the<text:s/>past<text:s/>year,<text:s/>and<text:s/>any<text:s/>planned<text:s/>changes<text:s/>as<text:s/>a<text:s/>result<text:s/>of<text:s/>this<text:s/>review.<text:s/></text:span></text:p>
      <text:p text:style-name="P563"><text:span text:style-name="T563_1">No<text:s/>changes<text:s/>were<text:s/>made<text:s/>to<text:s/>indicators<text:s/>or<text:s/>targets<text:s/>within<text:s/>six<text:s/>months<text:s/>of<text:s/>review.<text:s/>However,<text:s/>learning<text:s/>from<text:s/>Year</text:span><text:span text:style-name="T563_2">‑</text:span><text:span text:style-name="T563_3">1<text:s/>confirms<text:s/>that<text:s/>future<text:s/>contribution<text:s/>will<text:s/>depend<text:s/>on<text:s/>deepening<text:s/>adoption<text:s/>and<text:s/>enforcement,<text:s/>rather<text:s/>than<text:s/>expanding<text:s/>scope.<text:s/>Year</text:span><text:span text:style-name="T563_4">‑</text:span><text:span text:style-name="T563_5">2<text:s/>will<text:s/>therefore<text:s/>prioritise<text:s/>implementation,<text:s/>uptake,<text:s/>and<text:s/>institutionalisation<text:s/>of<text:s/>reforms<text:s/>already<text:s/>initiated.<text:s/>All<text:s/>adjustments<text:s/>will<text:s/>be<text:s/>recorded<text:s/>in<text:s/>the<text:s/>logframe<text:s/>change</text:span><text:span text:style-name="T563_6">‑</text:span><text:span text:style-name="T563_7">frame.</text:span></text:p>
      <text:p text:style-name="P564"/>
      <text:p text:style-name="P565"><text:span text:style-name="T565_1">L</text:span><text:span text:style-name="T565_2">essons<text:s/>learned<text:s/>this<text:s/>year<text:s/>and<text:s/>recommendations<text:s/>for<text:s/>the<text:s/>year<text:s/>ahead</text:span></text:p>
      <text:p text:style-name="P566"><text:span text:style-name="T566_1">Key<text:s/>lessons</text:span></text:p>
      <text:list text:style-name="LS18" xml:id="list76">
        <text:list-item>
          <text:p text:style-name="P567"><text:span text:style-name="T567_1">Meaningful<text:s/>change<text:s/>in<text:s/>political<text:s/>corruption<text:s/>requires<text:s/>coordination<text:s/>and<text:s/>enforcement,<text:s/>not<text:s/>only<text:s/>laws<text:s/>or<text:s/>awareness.</text:span></text:p>
        </text:list-item>
        <text:list-item>
          <text:p text:style-name="P568"><text:span text:style-name="T568_1">Sub</text:span><text:span text:style-name="T568_2">‑</text:span><text:span text:style-name="T568_3">national<text:s/>and<text:s/>youth</text:span><text:span text:style-name="T568_4">‑</text:span><text:span text:style-name="T568_5">led<text:s/>accountability<text:s/>efforts<text:s/>can<text:s/>produce<text:s/>tangible<text:s/>policy<text:s/>responses<text:s/>when<text:s/>backed<text:s/>by<text:s/>credible<text:s/>evidence.</text:span></text:p>
        </text:list-item>
        <text:list-item>
          <text:p text:style-name="P569"><text:span text:style-name="T569_1">Institutional<text:s/>anchoring<text:s/>is<text:s/>critical<text:s/>for<text:s/>sustainability.</text:span></text:p>
        </text:list-item>
      </text:list>
      <text:p text:style-name="P570"/>
      <text:p text:style-name="P571"><text:span text:style-name="T571_1">Recommendations<text:s/>for<text:s/>the<text:s/>year<text:s/>ahead</text:span></text:p>
      <text:list text:style-name="LS17" xml:id="list79">
        <text:list-item>
          <text:p text:style-name="P572"><text:span text:style-name="T572_1">Consolidate<text:s/>and<text:s/>deepen<text:s/>adoption<text:s/>of<text:s/>integrity<text:s/>systems<text:s/>(vetting,<text:s/>BO,<text:s/>e</text:span><text:span text:style-name="T572_2">‑</text:span><text:span text:style-name="T572_3">GP).</text:span></text:p>
        </text:list-item>
        <text:list-item>
          <text:p text:style-name="P573"><text:span text:style-name="T573_1">Track<text:s/>not<text:s/>just<text:s/>engagement,<text:s/>but<text:s/>institutional<text:s/>response<text:s/>and<text:s/>follow</text:span><text:span text:style-name="T573_2">‑</text:span><text:span text:style-name="T573_3">through.</text:span></text:p>
        </text:list-item>
        <text:list-item>
          <text:p text:style-name="P574"><text:span text:style-name="T574_1">Maintain<text:s/>realistic<text:s/>expectations<text:s/>on<text:s/>timeframes<text:s/>for<text:s/></text:span><text:span text:style-name="T574_2">outcome</text:span><text:span text:style-name="T574_3"><text:s/></text:span><text:span text:style-name="T574_4">level</text:span><text:span text:style-name="T574_5"><text:s/>change.</text:span></text:p>
        </text:list-item>
      </text:list>
      <text:p text:style-name="P575"/>
      <table:table table:style-name="Table15">
        <table:table-column table:style-name="Column58"/>
        <table:table-column table:style-name="Column59"/>
        <table:table-row table:style-name="Row63">
          <table:table-cell table:style-name="Cell205">
            <text:p text:style-name="P576"><text:span text:style-name="T576_1">Output<text:s/>Title<text:s/></text:span></text:p>
          </table:table-cell>
          <table:table-cell table:style-name="Cell206">
            <text:p text:style-name="P577"><text:span text:style-name="T577_1">Fitness<text:s/>for<text:s/>Purpose</text:span><text:span text:style-name="T577_2">.</text:span><text:span text:style-name="T577_3"><text:s/></text:span><text:span text:style-name="T577_4">Based<text:s/>on<text:s/>the<text:s/>three<text:s/>other<text:s/>performance<text:s/>areas<text:s/>(Delivery,<text:s/></text:span><text:span text:style-name="T577_5">Actionable<text:s/>Learning,<text:s/></text:span><text:span text:style-name="T577_6">Contribution<text:s/>to<text:s/>Meaningful<text:s/>Change),<text:s/></text:span><text:span text:style-name="T577_7">an<text:s/>assessment<text:s/>of<text:s/>whether<text:s/>the<text:s/>approach<text:s/>is<text:s/>still<text:s/>the<text:s/>right<text:s/>one<text:s/>to<text:s/>achieve<text:s/>the<text:s/>programme<text:s/>goals</text:span><text:span text:style-name="T577_8">.<text:s/></text:span></text:p>
            <text:p text:style-name="P578"/>
            <text:p text:style-name="P579"><text:span text:style-name="T579_1">Not<text:s/>to<text:s/>be<text:s/>scored<text:s/>but<text:s/>reflected<text:s/>in<text:s/>AR<text:s/>narrative</text:span></text:p>
          </table:table-cell>
        </table:table-row>
        <table:table-row table:style-name="Row64">
          <table:table-cell table:style-name="Cell207">
            <text:p text:style-name="P580"><text:span text:style-name="T580_1">Output<text:s/>number:<text:s/></text:span></text:p>
          </table:table-cell>
          <table:table-cell table:style-name="Cell208">
            <text:p text:style-name="P581"><text:span text:style-name="T581_1">6</text:span></text:p>
          </table:table-cell>
        </table:table-row>
      </table:table>
      <text:p text:style-name="P582"/>
      <text:p text:style-name="P583"><text:span text:style-name="T583_1">Assessment<text:s/>of<text:s/>Fitness<text:s/>for<text:s/>Purpose</text:span></text:p>
      <text:p text:style-name="P584"/>
      <text:p text:style-name="P585"><text:span text:style-name="T585_1">KISP’s<text:s/>original<text:s/>Business<text:s/>Case<text:s/>Theory<text:s/>of<text:s/>Change<text:s/>was<text:s/>premised<text:s/>on<text:s/>the<text:s/>assumption<text:s/>that<text:s/>sustained,<text:s/>long</text:span><text:span text:style-name="T585_2">‑</text:span><text:span text:style-name="T585_3">term<text:s/>adaptive<text:s/>programming<text:s/>could<text:s/>address<text:s/>the<text:s/>structural<text:s/>drivers<text:s/>of<text:s/>political<text:s/>corruption<text:s/>and<text:s/>gradually<text:s/>support<text:s/>a<text:s/>durable<text:s/>shift<text:s/>toward<text:s/>issue</text:span><text:span text:style-name="T585_4">‑</text:span><text:span text:style-name="T585_5">based<text:s/>political<text:s/>competition<text:s/>in<text:s/>Kenya.<text:s/>Evidence<text:s/>from<text:s/>Year<text:s/>1<text:s/>confirms<text:s/>that<text:s/>this<text:s/>underlying<text:s/>analysis<text:s/>remains<text:s/>valid;<text:s/>however,<text:s/>changes<text:s/>in<text:s/>the<text:s/>UK<text:s/>ODA<text:s/>context,<text:s/>shortened<text:s/>funding<text:s/>horizons,<text:s/>and<text:s/>the<text:s/>compressed<text:s/>political<text:s/>timeline<text:s/>ahead<text:s/>of<text:s/>the<text:s/>2027<text:s/>elections<text:s/></text:span><text:span text:style-name="T585_6">materially<text:s/>constrain<text:s/>what<text:s/>the<text:s/>programme<text:s/>can<text:s/>realistically<text:s/>achieve<text:s/>within<text:s/>the<text:s/>remaining<text:s/>implementation<text:s/>period.</text:span></text:p>
      <text:p text:style-name="P586"/>
      <text:p text:style-name="P587"><text:span text:style-name="T587_1">The<text:s/>programme’s<text:s/>adaptive<text:s/>learning<text:s/>systems<text:s/>(Output<text:s/>4)<text:s/>further<text:s/>reinforce<text:s/>fitness<text:s/>for<text:s/>purpose.<text:s/>Planned<text:s/>learning<text:s/>has<text:s/>been<text:s/>systematically<text:s/>used<text:s/>to<text:s/>test<text:s/>assumptions,<text:s/>adjust<text:s/>sequencing,<text:s/>and<text:s/>avoid<text:s/>misaligned<text:s/>investments,<text:s/>reducing<text:s/>the<text:s/>risk<text:s/>of<text:s/>pursuing<text:s/>reforms<text:s/>that<text:s/>are<text:s/>legally,<text:s/>politically,<text:s/>or<text:s/>institutionally<text:s/>infeasible<text:s/>in<text:s/>the<text:s/>current<text:s/>environment.<text:s/>This<text:s/>has<text:s/>enabled<text:s/>KISP<text:s/>to<text:s/>prioritise<text:s/>interventions<text:s/>where<text:s/>change<text:s/>is<text:s/>possible<text:s/>without<text:s/>legislative<text:s/>overhaul,<text:s/>such<text:s/>as<text:s/>coordination<text:s/>mechanisms,<text:s/>administrative<text:s/>practices,<text:s/>evidence<text:s/>use,<text:s/>and<text:s/>reputational<text:s/>accountability.</text:span></text:p>
      <text:p text:style-name="P588"/>
      <text:p text:style-name="P589"><text:span text:style-name="T589_1">Describe<text:s/>any<text:s/>changes<text:s/>to<text:s/>this<text:s/></text:span><text:span text:style-name="T589_2">Performance<text:s/>area<text:s/></text:span><text:span text:style-name="T589_3">during<text:s/>the<text:s/>past<text:s/>year,<text:s/>and<text:s/>any<text:s/>planned<text:s/>changes<text:s/>as<text:s/>a<text:s/>result<text:s/>of<text:s/>this<text:s/>review.<text:s/></text:span><text:span text:style-name="T589_4">[1<text:s/>paragraph]</text:span></text:p>
      <text:p text:style-name="P590"/>
      <text:p text:style-name="P591"><text:span text:style-name="T591_1">No<text:s/>formal<text:s/>redesign<text:s/>of<text:s/>the<text:s/>programme<text:s/>Theory<text:s/>of<text:s/>Change<text:s/>was<text:s/>undertaken<text:s/>during<text:s/>the<text:s/>review<text:s/>period.<text:s/>However,<text:s/>de<text:s/>facto<text:s/>changes<text:s/>in<text:s/>strategic<text:s/>focus<text:s/>and<text:s/>delivery<text:s/>approach<text:s/>were<text:s/>implemented<text:s/>in<text:s/>response<text:s/>to<text:s/>emerging<text:s/>evidence<text:s/>and<text:s/>external<text:s/>constraints.<text:s/>These<text:s/>included<text:s/>a<text:s/>shift<text:s/>from<text:s/>long</text:span><text:span text:style-name="T591_2">‑</text:span><text:span text:style-name="T591_3">horizon<text:s/>systemic<text:s/>reform<text:s/>objectives<text:s/>toward<text:s/>time</text:span><text:span text:style-name="T591_4">‑</text:span><text:span text:style-name="T591_5">bound<text:s/>institutional<text:s/>readiness<text:s/>for<text:s/>the<text:s/>2027<text:s/>elections,<text:s/>FATF</text:span><text:span text:style-name="T591_6">‑</text:span><text:span text:style-name="T591_7">related<text:s/>compliance<text:s/>foundations,<text:s/>and<text:s/>issue</text:span><text:span text:style-name="T591_8">‑</text:span><text:span text:style-name="T591_9">based<text:s/>political<text:s/>mobilisation.<text:s/>For<text:s/>the<text:s/>next<text:s/>implementation<text:s/>year,<text:s/>a<text:s/>formal<text:s/>revision<text:s/>of<text:s/>the<text:s/>Theory<text:s/>of<text:s/>Change<text:s/>and<text:s/>results<text:s/>framework<text:s/>is<text:s/>recommended<text:s/>to<text:s/>reflect<text:s/>these<text:s/>shifts<text:s/>explicitly,<text:s/>ensuring<text:s/>coherence<text:s/>between<text:s/>objectives,<text:s/>outputs,<text:s/>indicators,<text:s/>and<text:s/>realistic<text:s/>expectations.<text:s/>All<text:s/>changes<text:s/>and<text:s/>their<text:s/>rationale<text:s/>will<text:s/>be<text:s/>recorded<text:s/>in<text:s/>the<text:s/>logframe<text:s/>change</text:span><text:span text:style-name="T591_10">‑</text:span><text:span text:style-name="T591_11">frame.</text:span></text:p>
      <text:p text:style-name="P592"/>
      <text:p text:style-name="P593"/>
      <text:p text:style-name="P594"><text:span text:style-name="T594_1">Lessons<text:s/>learned<text:s/>this<text:s/>year<text:s/>and<text:s/>recommendations<text:s/>for<text:s/>the<text:s/>year<text:s/>ahead<text:s/></text:span><text:span text:style-name="T594_2">[1-2<text:s/>paragraphs]</text:span></text:p>
      <text:p text:style-name="P595"><text:span text:style-name="T595_1">Key<text:s/>lessons</text:span></text:p>
      <text:p text:style-name="P596"/>
      <text:list text:style-name="LS16" xml:id="list82">
        <text:list-item>
          <text:p text:style-name="P597"><text:span text:style-name="T597_1">Adaptive<text:s/>ambition<text:s/>matters:</text:span><text:span text:style-name="T597_2"><text:s/>While<text:s/>adaptive<text:s/>programming<text:s/>remains<text:s/>essential,<text:s/>ambitions<text:s/>must<text:s/>be<text:s/>aligned<text:s/>with<text:s/>available<text:s/>time,<text:s/>resources,<text:s/>and<text:s/>political<text:s/>windows.</text:span></text:p>
        </text:list-item>
        <text:list-item>
          <text:p text:style-name="P598"><text:span text:style-name="T598_1">Institutional<text:s/>readiness<text:s/>is<text:s/>a<text:s/>credible<text:s/>impact<text:s/>pathway<text:s/>under<text:s/>constraint:</text:span><text:span text:style-name="T598_2"><text:s/>Strengthening<text:s/>coordination,<text:s/>data<text:s/>integrity,<text:s/>and<text:s/>enforcement<text:s/>practices<text:s/>offers<text:s/>higher<text:s/>returns<text:s/>than<text:s/>pursuing<text:s/>complex<text:s/>legal<text:s/>or<text:s/>structural<text:s/>reforms<text:s/>that<text:s/>cannot<text:s/>realistically<text:s/>be<text:s/>delivered<text:s/>before<text:s/>2027.</text:span></text:p>
        </text:list-item>
        <text:list-item>
          <text:p text:style-name="P599"><text:span text:style-name="T599_1">Evidence</text:span><text:span text:style-name="T599_2">‑</text:span><text:span text:style-name="T599_3">led<text:s/>prioritisation<text:s/>protects<text:s/>programme<text:s/>coherence:</text:span><text:span text:style-name="T599_4"><text:s/>Planned<text:s/>learning<text:s/>has<text:s/>been<text:s/>critical<text:s/>in<text:s/>avoiding<text:s/>over</text:span><text:span text:style-name="T599_5">‑</text:span><text:span text:style-name="T599_6">extension<text:s/>and<text:s/>maintaining<text:s/>focus<text:s/>on<text:s/>feasible,<text:s/>high</text:span><text:span text:style-name="T599_7">‑</text:span><text:span text:style-name="T599_8">impact<text:s/>interventions.</text:span></text:p>
        </text:list-item>
      </text:list>
      <text:p text:style-name="P600"/>
      <text:p text:style-name="P601"/>
      <text:p text:style-name="P602"><text:span text:style-name="T602_1">Recommendations</text:span></text:p>
      <text:list text:style-name="LS15" xml:id="list85">
        <text:list-item>
          <text:p text:style-name="P603"><text:span text:style-name="T603_1">Formally<text:s/>recalibrate<text:s/>the<text:s/>Theory<text:s/>of<text:s/>Change<text:s/>to<text:s/>prioritise<text:s/>short</text:span><text:span text:style-name="T603_2">‑</text:span><text:span text:style-name="T603_3">term<text:s/>institutional<text:s/>functionality<text:s/>and<text:s/>enforcement<text:s/>readiness<text:s/>over<text:s/>long</text:span><text:span text:style-name="T603_4">‑</text:span><text:span text:style-name="T603_5">term<text:s/>systemic<text:s/>change.</text:span></text:p>
        </text:list-item>
        <text:list-item>
          <text:p text:style-name="P604"><text:span text:style-name="T604_1">Tighten<text:s/>output<text:s/>focus<text:s/>around<text:s/>2027<text:s/>election<text:s/>integrity,<text:s/>FATF<text:s/>Action<text:s/>Plan<text:s/>progress,<text:s/>and<text:s/>procurement<text:s/>and<text:s/>campaign</text:span><text:span text:style-name="T604_2">‑</text:span><text:span text:style-name="T604_3">finance<text:s/>risk<text:s/>mitigation.</text:span></text:p>
        </text:list-item>
        <text:list-item>
          <text:p text:style-name="P605"><text:span text:style-name="T605_1">Continue<text:s/>using<text:s/>actionable<text:s/>learning<text:s/>as<text:s/>a<text:s/>gating<text:s/>mechanism<text:s/>for<text:s/>scaling,<text:s/>adapting,<text:s/>or<text:s/>exiting<text:s/>interventions,<text:s/>ensuring<text:s/>the<text:s/>programme<text:s/>remains<text:s/>politically<text:s/>realistic<text:s/>and<text:s/>value</text:span><text:span text:style-name="T605_2">‑</text:span><text:span text:style-name="T605_3">for</text:span><text:span text:style-name="T605_4">‑</text:span><text:span text:style-name="T605_5">money.</text:span></text:p>
        </text:list-item>
      </text:list>
      <text:p text:style-name="P606"/>
      <text:h text:style-name="P607" text:outline-level="2"><text:span text:style-name="T607_1">D:<text:s/>VALUE<text:s/>FOR<text:s/>MONEY<text:s/></text:span><text:span text:style-name="T607_2">(1<text:s/>page)</text:span></text:h>
      <text:p text:style-name="P608"/>
      <text:p text:style-name="P609"><text:span text:style-name="T609_1">Key<text:s/>cost<text:s/>drivers<text:s/>and<text:s/>performance<text:s/></text:span></text:p>
      <text:p text:style-name="P610"/>
      <text:p text:style-name="P611"><text:span text:style-name="T611_1">VfM<text:s/>performance<text:s/>compared<text:s/>to<text:s/>the<text:s/>original<text:s/>VfM<text:s/>proposition<text:s/>in<text:s/>the<text:s/>business<text:s/></text:span><text:span text:style-name="T611_2">case</text:span><text:span text:style-name="T611_3">.<text:s/></text:span></text:p>
      <text:p text:style-name="P612"><text:span text:style-name="T612_1"><text:s/></text:span></text:p>
      <text:p text:style-name="P613"><text:span text:style-name="T613_1">From<text:s/>the<text:s/>Business<text:s/>Case,<text:s/>KISP’s<text:s/>VfM<text:s/>proposition<text:s/>is<text:s/>about<text:s/>high</text:span><text:span text:style-name="T613_2">‑</text:span><text:span text:style-name="T613_3">leverage<text:s/>institutional<text:s/>and<text:s/>political<text:s/>change<text:s/>in<text:s/>a<text:s/>complex,<text:s/>high</text:span><text:span text:style-name="T613_4">‑</text:span><text:span text:style-name="T613_5">risk<text:s/>governance<text:s/>environment<text:s/>(not<text:s/>about<text:s/>low<text:s/>unit<text:s/>costs).<text:s/>This<text:s/>first<text:s/>year<text:s/>of<text:s/>implementation<text:s/>has<text:s/>been<text:s/>dominated<text:s/>by<text:s/>mobilisation,<text:s/>diagnostics,<text:s/>coalition-building<text:s/>and<text:s/>initial<text:s/>delivery,<text:s/>rather<text:s/>than<text:s/>higher<text:s/>outcome-level<text:s/>change.</text:span></text:p>
      <text:p text:style-name="P614"><text:span text:style-name="T614_1"><text:s/></text:span></text:p>
      <text:p text:style-name="P615"><text:span text:style-name="T615_1">VFM<text:s/>based<text:s/>on<text:s/>5<text:s/>E’s</text:span></text:p>
      <text:p text:style-name="P616"><text:span text:style-name="T616_1">Economy</text:span><text:span text:style-name="T616_2">:<text:s/>The<text:s/>main<text:s/>cost<text:s/>drivers<text:s/>for<text:s/>the<text:s/>programme<text:s/>this<text:s/>year<text:s/>was<text:s/></text:span><text:span text:style-name="T616_3">T</text:span><text:span text:style-name="T616_4">echnical<text:s/></text:span><text:span text:style-name="T616_5">A</text:span><text:span text:style-name="T616_6">ssistance<text:s/>(TA)<text:s/>costs,<text:s/>salaries<text:s/>for<text:s/>the<text:s/>consortium<text:s/>and<text:s/>workshops<text:s/>convening<text:s/>costs.<text:s/>Costs<text:s/>of<text:s/>TA<text:s/>was<text:s/>reasonable<text:s/>with<text:s/>the<text:s/>average<text:s/>daily<text:s/>rates<text:s/>ranging<text:s/>£<text:s/>214<text:s/>to<text:s/>£<text:s/>350</text:span><text:span text:style-name="T616_7">.<text:s/></text:span><text:span text:style-name="T616_8">These<text:s/>rates</text:span><text:span text:style-name="T616_9"><text:s/>compare</text:span><text:span text:style-name="T616_10"><text:s/>well<text:s/>with<text:s/>similar<text:s/>govern</text:span><text:span text:style-name="T616_11">an</text:span><text:span text:style-name="T616_12">ce<text:s/>programmes<text:s/>such<text:s/>as<text:s/>the<text:s/>closed<text:s/>devolution<text:s/>programme</text:span><text:span text:style-name="T616_13"><text:s/>whose<text:s/>daily<text:s/>average<text:s/>rate<text:s/>range</text:span><text:span text:style-name="T616_14">d<text:s/>from</text:span><text:span text:style-name="T616_15"><text:s/>£300-£450</text:span><text:span text:style-name="T616_16">.<text:s/>Workshop<text:s/>costs<text:s/>such<text:s/>as<text:s/>for<text:s/>the<text:s/>induction<text:s/>of<text:s/>the<text:s/>IEBC<text:s/>commissioners,<text:s/>averaged<text:s/>Ksh<text:s/>1.4<text:s/>million<text:s/>per<text:s/>workshop,<text:s/>and<text:s/>procurement<text:s/>of<text:s/>workshop<text:s/>venues<text:s/>remained<text:s/>competitive<text:s/>and<text:s/>in<text:s/>line<text:s/>with<text:s/>procurement<text:s/>standards.<text:s/>Cost<text:s/>per<text:s/>participant<text:s/>range<text:s/>KES<text:s/>3500<text:s/>and<text:s/>4500</text:span><text:span text:style-name="T616_17"><text:s/></text:span><text:span text:style-name="T616_18">which<text:s/>is<text:s/>consistent<text:s/>with</text:span><text:span text:style-name="T616_19"><text:s/>rates<text:s/>for<text:s/>programmes<text:s/>hosting<text:s/>workshops<text:s/>in<text:s/>Nairobi/</text:span><text:span text:style-name="T616_20">Naivasha.<text:s/>The</text:span><text:span text:style-name="T616_21"><text:s/>other<text:s/>main<text:s/>input<text:s/>cost<text:s/>was<text:s/>salaries<text:s/>and<text:s/>proportionate<text:s/>management<text:s/>costs.<text:s/>Level<text:s/>of<text:s/>Effort<text:s/>(LOE)<text:s/></text:span><text:span text:style-name="T616_22">was<text:s/></text:span><text:span text:style-name="T616_23">between<text:s/>70%<text:s/></text:span><text:span text:style-name="T616_24">and</text:span><text:span text:style-name="T616_25"><text:s/></text:span><text:span text:style-name="T616_26">100</text:span><text:span text:style-name="T616_27">%<text:s/></text:span><text:span text:style-name="T616_28">for<text:s/></text:span><text:span text:style-name="T616_29">key</text:span><text:span text:style-name="T616_30"><text:s/>partners</text:span><text:span text:style-name="T616_31"><text:s/>which<text:s/>was<text:s/>telling<text:s/>of<text:s/>a<text:s/>strained<text:s/>funding<text:s/>environment<text:s/>for<text:s/>most<text:s/>local<text:s/>civil<text:s/>society<text:s/>organisations.<text:s/>The<text:s/>expenditure<text:s/>on<text:s/>activities<text:s/>vs<text:s/>personnel<text:s/>costs<text:s/>for<text:s/>the<text:s/>year<text:s/>as<text:s/>a<text:s/>proportion<text:s/>of<text:s/>total<text:s/>spend<text:s/>was<text:s/></text:span><text:span text:style-name="T616_32">60</text:span><text:span text:style-name="T616_33">%-<text:s/>that<text:s/>is<text:s/>1,054,188<text:s/>against<text:s/>total<text:s/>spend<text:s/>of<text:s/></text:span><text:span text:style-name="T616_34">1,749,451</text:span><text:span text:style-name="T616_35">.<text:s/></text:span></text:p>
      <text:p text:style-name="P617"><text:span text:style-name="T617_1">There<text:s/>were<text:s/>early<text:s/>signs<text:s/>of<text:s/>cost<text:s/>control<text:s/>and<text:s/>cost<text:s/>sharing,<text:s/>instanced<text:s/>by<text:s/>using<text:s/>government<text:s/>facilities<text:s/>and<text:s/>cost<text:s/>sharing<text:s/>with<text:s/>IEBC<text:s/>and<text:s/>Judiciary.<text:s/>This<text:s/>was<text:s/>in<text:s/>line<text:s/>with<text:s/>donor<text:s/>principles<text:s/>which<text:s/>the<text:s/>programme<text:s/>team<text:s/>was<text:s/>tracking<text:s/>against<text:s/>choice<text:s/>of<text:s/>interventions.<text:s/>For<text:s/>example,<text:s/>the<text:s/>use<text:s/>of<text:s/>existing<text:s/>partner<text:s/>infrastructure<text:s/>for<text:s/>training,<text:s/>such<text:s/>as<text:s/>the<text:s/>use<text:s/>of<text:s/>Cooperative<text:s/>University<text:s/>facilities<text:s/>for<text:s/>County<text:s/>Anti-Corruption<text:s/>Civilian<text:s/>Oversight<text:s/>Committees<text:s/>(CACCOCs),<text:s/>kept<text:s/>workshops<text:s/>and<text:s/>convening<text:s/>costs<text:s/>down.<text:s/>Savings<text:s/>from<text:s/>internal<text:s/>training<text:s/>and<text:s/>modest<text:s/>venues<text:s/>were<text:s/>reallocated<text:s/>to<text:s/>expand<text:s/>youth<text:s/>engagement.</text:span></text:p>
      <text:p text:style-name="P618"><text:span text:style-name="T618_1">Efficiency</text:span><text:span text:style-name="T618_2">:<text:s/></text:span><text:span text:style-name="T618_3">Th</text:span><text:span text:style-name="T618_4">ere<text:s/>is<text:s/>evidence<text:s/>that<text:s/>KISP<text:s/>is<text:s/>converting<text:s/>inputs<text:s/>into<text:s/>output.<text:s/>Out<text:s/>of<text:s/>the<text:s/>total<text:s/>21<text:s/>milestone<text:s/>indicators<text:s/>under<text:s/>3<text:s/>outputs,<text:s/>15<text:s/>targets<text:s/>have<text:s/>been<text:s/>met.<text:s/>There<text:s/>is<text:s/>also<text:s/>efficiency<text:s/>through<text:s/>layering<text:s/>and<text:s/>partnerships<text:s/>which<text:s/>can<text:s/>be<text:s/>evidenced<text:s/>by<text:s/>using<text:s/>shared<text:s/>analysis.<text:s/>For<text:s/>example,<text:s/>analytical<text:s/>products<text:s/></text:span><text:span text:style-name="T618_5">such<text:s/>as<text:s/>the<text:s/>Fiscal<text:s/>analysis<text:s/>paper<text:s/></text:span><text:span text:style-name="T618_6">were<text:s/>repurposed<text:s/>across<text:s/>policy<text:s/>dialogues,<text:s/>across<text:s/>multiple<text:s/>workstreams,<text:s/>media<text:s/>briefings<text:s/>and<text:s/>stakeholder<text:s/>forums.<text:s/>On<text:s/>partnerships,<text:s/>the<text:s/>debt<text:s/>and<text:s/>fiscal<text:s/>analysis<text:s/>developed<text:s/>by<text:s/>IEA<text:s/>was<text:s/>used<text:s/>by<text:s/>Parliament,<text:s/>youth,<text:s/>CSOs<text:s/>and<text:s/>media<text:s/></text:span><text:span text:style-name="T618_7">similarly</text:span><text:span text:style-name="T618_8"><text:s/>in</text:span><text:span text:style-name="T618_9"><text:s/>the<text:s/></text:span><text:span text:style-name="T618_10">debt</text:span><text:span text:style-name="T618_11"><text:s/>Counter,<text:s/></text:span><text:span text:style-name="T618_12">macro</text:span><text:span text:style-name="T618_13"><text:s/></text:span><text:span text:style-name="T618_14">bulletins,</text:span><text:span text:style-name="T618_15"><text:s/></text:span><text:span text:style-name="T618_16">and</text:span><text:span text:style-name="T618_17"><text:s/></text:span><text:span text:style-name="T618_18">the<text:s/>committee</text:span><text:span text:style-name="T618_19"><text:s/>briefings.<text:s/>BRS<text:s/>B</text:span><text:span text:style-name="T618_20">eneficial<text:s/></text:span><text:span text:style-name="T618_21">O</text:span><text:span text:style-name="T618_22">wnership</text:span><text:span text:style-name="T618_23"><text:s/>work<text:s/></text:span><text:span text:style-name="T618_24">funded<text:s/>by<text:s/>KISP<text:s/>has<text:s/>led<text:s/>to<text:s/>an<text:s/></text:span><text:span text:style-name="T618_25">additional<text:s/>technical</text:span><text:span text:style-name="T618_26"><text:s/>workshop<text:s/></text:span><text:span text:style-name="T618_27">which<text:s/></text:span><text:span text:style-name="T618_28">has<text:s/>generated<text:s/>a<text:s/></text:span><text:span text:style-name="T618_29">data<text:s/>cleaning</text:span><text:span text:style-name="T618_30"><text:s/>plan,<text:s/></text:span><text:span text:style-name="T618_31">risk<text:s/>management</text:span><text:span text:style-name="T618_32"><text:s/></text:span><text:span text:style-name="T618_33">measures,</text:span><text:span text:style-name="T618_34"><text:s/>and<text:s/>a<text:s/>stakeholder<text:s/>engagement<text:s/>strategy.</text:span></text:p>
      <text:p text:style-name="P619"><text:span text:style-name="T619_1">The<text:s/>indicative<text:s/>cost<text:s/>per<text:s/>activity<text:s/>analysis<text:s/>below<text:s/>shows<text:s/>variation<text:s/>across<text:s/>activities<text:s/>costs.<text:s/>The<text:s/>highest<text:s/>unit<text:s/>costs<text:s/>are<text:s/>in<text:s/>Output<text:s/>2<text:s/>and<text:s/>reflects<text:s/>the<text:s/>resource<text:s/>intensity<text:s/>of<text:s/>multi-stakeholder<text:s/>engagement,<text:s/>coalition<text:s/>building<text:s/>and<text:s/>political<text:s/>dialogue<text:s/>compared<text:s/>to<text:s/>more<text:s/>targeted<text:s/>technical<text:s/>and<text:s/>institutional<text:s/>support<text:s/>under<text:s/>OP<text:s/>1<text:s/>and<text:s/>3.</text:span></text:p>
      <table:table table:style-name="Table16">
        <table:table-column table:style-name="Column60"/>
        <table:table-column table:style-name="Column61"/>
        <table:table-column table:style-name="Column62"/>
        <table:table-column table:style-name="Column63"/>
        <table:table-row table:style-name="Row65">
          <table:table-cell table:style-name="Cell209">
            <text:p text:style-name="P620"><text:span text:style-name="T620_1">Output</text:span></text:p>
          </table:table-cell>
          <table:table-cell table:style-name="Cell210">
            <text:p text:style-name="P621"><text:span text:style-name="T621_1">Activities</text:span></text:p>
          </table:table-cell>
          <table:table-cell table:style-name="Cell211">
            <text:p text:style-name="P622"><text:span text:style-name="T622_1">#<text:s/>of<text:s/>indicators<text:s/></text:span></text:p>
          </table:table-cell>
          <table:table-cell table:style-name="Cell212">
            <text:p text:style-name="P623"><text:span text:style-name="T623_1">Total<text:s/>cost</text:span></text:p>
          </table:table-cell>
        </table:table-row>
        <table:table-row table:style-name="Row66">
          <table:table-cell table:style-name="Cell213">
            <text:p text:style-name="P624"><text:span text:style-name="T624_1">Output<text:s/>1:<text:s/>Strengthening<text:s/>Electoral<text:s/>Integrity</text:span></text:p>
          </table:table-cell>
          <table:table-cell table:style-name="Cell214">
            <text:p text:style-name="P625"><text:span text:style-name="T625_1">Activities<text:s/>1.1–1.7</text:span></text:p>
          </table:table-cell>
          <table:table-cell table:style-name="Cell215">
            <text:p text:style-name="P626"><text:span text:style-name="T626_1">7</text:span></text:p>
          </table:table-cell>
          <table:table-cell table:style-name="Cell216">
            <text:p text:style-name="P627"><text:span text:style-name="T627_1">£<text:s/>207,076.09</text:span></text:p>
          </table:table-cell>
        </table:table-row>
        <table:table-row table:style-name="Row67">
          <table:table-cell table:style-name="Cell217">
            <text:p text:style-name="P628"><text:span text:style-name="T628_1">Output<text:s/>2:<text:s/>Promoting<text:s/>Issue-Based<text:s/>Politics</text:span></text:p>
          </table:table-cell>
          <table:table-cell table:style-name="Cell218">
            <text:p text:style-name="P629"><text:span text:style-name="T629_1">Activities<text:s/>2.1–2.4</text:span></text:p>
          </table:table-cell>
          <table:table-cell table:style-name="Cell219">
            <text:p text:style-name="P630"><text:span text:style-name="T630_1">4</text:span></text:p>
          </table:table-cell>
          <table:table-cell table:style-name="Cell220">
            <text:p text:style-name="P631"><text:span text:style-name="T631_1">£<text:s/>377,269.99<text:s/>(ELGIA)</text:span></text:p>
            <text:p text:style-name="P632"><text:span text:style-name="T632_1">£200,573.55<text:s/>(IEA)</text:span></text:p>
          </table:table-cell>
        </table:table-row>
        <table:table-row table:style-name="Row68">
          <table:table-cell table:style-name="Cell221">
            <text:p text:style-name="P633"><text:span text:style-name="T633_1">Output<text:s/>3:<text:s/>Strengthening<text:s/>Accountability<text:s/>&amp;<text:s/>Public<text:s/>Service<text:s/>Integrity.</text:span></text:p>
          </table:table-cell>
          <table:table-cell table:style-name="Cell222">
            <text:p text:style-name="P634"><text:span text:style-name="T634_1">Activities<text:s/>3.1–3.3,<text:s/>4.1–4.3</text:span></text:p>
          </table:table-cell>
          <table:table-cell table:style-name="Cell223">
            <text:p text:style-name="P635"><text:span text:style-name="T635_1">6</text:span></text:p>
          </table:table-cell>
          <table:table-cell table:style-name="Cell224">
            <text:p text:style-name="P636"><text:span text:style-name="T636_1">£<text:s/>296,270.92</text:span></text:p>
          </table:table-cell>
        </table:table-row>
      </table:table>
      <text:p text:style-name="P637"/>
      <text:p text:style-name="P638"><text:span text:style-name="T638_1">Effectiveness</text:span><text:span text:style-name="T638_2">:<text:s/></text:span><text:span text:style-name="T638_3">At<text:s/>this<text:s/>early<text:s/>stage,<text:s/>there<text:s/>are<text:s/>signals<text:s/></text:span><text:span text:style-name="T638_4">that<text:s/>show<text:s/>a<text:s/>trajectory<text:s/>towards<text:s/>shifting<text:s/>behaviours,<text:s/>systems,<text:s/>and<text:s/>incentives.<text:s/>For<text:s/>example,<text:s/>there<text:s/>is<text:s/>evidence<text:s/>of<text:s/></text:span><text:span text:style-name="T638_5">how<text:s/>analytical<text:s/>products<text:s/>(PEA,<text:s/>fiscal<text:s/>analysis,<text:s/>diagnostics)<text:s/>are<text:s/>being<text:s/>used</text:span><text:span text:style-name="T638_6">.<text:s/>Under<text:s/></text:span><text:span text:style-name="T638_7">output<text:s/>1,<text:s/>the<text:s/>IEBC<text:s/>went<text:s/>on<text:s/>to<text:s/></text:span><text:span text:style-name="T638_8">integrate<text:s/>23<text:s/></text:span><text:span text:style-name="T638_9">operational<text:s/>lessons<text:s/>from<text:s/>12<text:s/>counties<text:s/>into<text:s/>the<text:s/>IEBC<text:s/>Elections<text:s/>Operations<text:s/>Plan.<text:s/>There<text:s/></text:span><text:span text:style-name="T638_10">are</text:span><text:span text:style-name="T638_11"><text:s/>also<text:s/>e</text:span><text:span text:style-name="T638_12">arly<text:s/>signs<text:s/>that<text:s/>KISP’s<text:s/>outputs<text:s/>are<text:s/>beginning<text:s/>to<text:s/>shift<text:s/>institutional<text:s/>practices,<text:s/>even<text:s/>if<text:s/>outcomes<text:s/>have<text:s/>not<text:s/>yet<text:s/>moved,<text:s/>for<text:s/>example<text:s/></text:span><text:span text:style-name="T638_13">BRS<text:s/>audit<text:s/>corrected<text:s/>72%<text:s/>of<text:s/>beneficial<text:s/>ownership<text:s/>gaps<text:s/>(4,207<text:s/>records)<text:s/>at<text:s/>no<text:s/>additional<text:s/>cost<text:s/>to<text:s/>the<text:s/>project<text:s/>beyond<text:s/>the<text:s/>technical<text:s/>workshop<text:s/>to<text:s/>review<text:s/>data<text:s/>governance<text:s/>and<text:s/>records<text:s/>management<text:s/>protocols.<text:s/></text:span></text:p>
      <text:p text:style-name="P639"><text:span text:style-name="T639_1">Equity</text:span><text:span text:style-name="T639_2"><text:s/>–<text:s/>through<text:s/>the<text:s/>year</text:span><text:span text:style-name="T639_3">’</text:span><text:span text:style-name="T639_4">s<text:s/></text:span><text:span text:style-name="T639_5">activities</text:span><text:span text:style-name="T639_6"><text:s/>there<text:s/>have<text:s/>been<text:s/>efforts<text:s/>to<text:s/>enhance<text:s/>participation<text:s/>of<text:s/>marginalised<text:s/>groups<text:s/>in<text:s/>programme<text:s/>activities,</text:span><text:span text:style-name="T639_7"><text:s/>and<text:s/>to<text:s/>provide<text:s/>inclusive,<text:s/>accessible<text:s/>consultation.<text:s/>T</text:span><text:span text:style-name="T639_8">here’s</text:span><text:span text:style-name="T639_9"><text:s/>a<text:s/>lot<text:s/>of<text:s/>scope<text:s/>to<text:s/>go<text:s/></text:span><text:span text:style-name="T639_10">further</text:span><text:span text:style-name="T639_11"><text:s/>than<text:s/></text:span><text:span text:style-name="T639_12">participation<text:s/></text:span><text:span text:style-name="T639_13">to<text:s/>meet</text:span><text:span text:style-name="T639_14"><text:s/>KISP</text:span><text:span text:style-name="T639_15">’s</text:span><text:span text:style-name="T639_16"><text:s/>goal<text:s/>which<text:s/>is<text:s/>to<text:s/>reduce<text:s/>incentives<text:s/></text:span><text:span text:style-name="T639_17">to<text:s/>lower</text:span><text:span text:style-name="T639_18"><text:s/>corruption<text:s/>levels<text:s/>and<text:s/>push<text:s/>implementation<text:s/>of<text:s/>electoral<text:s/>integrity<text:s/>reforms<text:s/>which<text:s/>will<text:s/>benefit<text:s/>those<text:s/>most<text:s/>affected<text:s/>by<text:s/>corruption<text:s/>and<text:s/>exclusion</text:span><text:span text:style-name="T639_19">.<text:s/></text:span><text:span text:style-name="T639_20">Examples<text:s/>in<text:s/>the<text:s/>year</text:span><text:span text:style-name="T639_21">:</text:span></text:p>
      <text:list text:style-name="LS19" xml:id="list88">
        <text:list-item>
          <text:p text:style-name="P640"><text:span text:style-name="T640_1">Youth:<text:s/></text:span><text:span text:style-name="T640_2">T</text:span><text:span text:style-name="T640_3">he</text:span><text:span text:style-name="T640_4"><text:s/>programme<text:s/>through<text:s/>IEBC<text:s/>voter<text:s/>registration<text:s/>works<text:s/>targeted<text:s/>engagement<text:s/>of<text:s/></text:span><text:span text:style-name="T640_5">first</text:span><text:span text:style-name="T640_6">-</text:span><text:span text:style-name="T640_7">time</text:span><text:span text:style-name="T640_8"><text:s/>youth</text:span><text:span text:style-name="T640_9"><text:s/>voters,<text:s/>and<text:s/>from<text:s/>activities<text:s/>under<text:s/>output<text:s/>3<text:s/>on<text:s/></text:span><text:span text:style-name="T640_10">youth</text:span><text:span text:style-name="T640_11"><text:s/></text:span><text:span text:style-name="T640_12">led</text:span><text:span text:style-name="T640_13"><text:s/>policy<text:s/>proposals<text:s/>and<text:s/>the<text:s/>co-funding<text:s/>of<text:s/>the<text:s/>PDF<text:s/>that<text:s/>primarily<text:s/>targets<text:s/>youth<text:s/>voices<text:s/>in<text:s/>governance.<text:s/></text:span></text:p>
        </text:list-item>
        <text:list-item>
          <text:p text:style-name="P641"><text:span text:style-name="T641_1">Gender:<text:s/>There<text:s/>was<text:s/>deliberate<text:s/>inclusion<text:s/>of<text:s/>women<text:s/>in<text:s/>youth<text:s/>cohorts<text:s/></text:span><text:span text:style-name="T641_2">for</text:span><text:span text:style-name="T641_3"><text:s/>36%<text:s/>female<text:s/>representation<text:s/>in<text:s/></text:span><text:span text:style-name="T641_4">the<text:s/>PDF.</text:span></text:p>
        </text:list-item>
        <text:list-item>
          <text:p text:style-name="P642"><text:span text:style-name="T642_1">PWDs<text:s/>and<text:s/>geography:<text:s/></text:span><text:span text:style-name="T642_2">T</text:span><text:span text:style-name="T642_3">here</text:span><text:span text:style-name="T642_4"><text:s/>is<text:s/>evidence<text:s/>recorded<text:s/>on<text:s/>the<text:s/>participation<text:s/>of<text:s/>persons<text:s/>with<text:s/>disabilities</text:span><text:span text:style-name="T642_5">,<text:s/>accessible<text:s/>disability<text:s/>friendly<text:s/></text:span><text:span text:style-name="T642_6">material,</text:span><text:span text:style-name="T642_7"><text:s/>and<text:s/>deliberate<text:s/></text:span><text:span text:style-name="T642_8">geographical<text:s/></text:span><text:span text:style-name="T642_9">outreach<text:s/>beyond<text:s/>Nairobi<text:s/>to<text:s/>counties<text:s/>such<text:s/>as<text:s/>Nakuru,<text:s/>Mombasa,<text:s/>Nandi,<text:s/>Baringo,<text:s/>Kisumu.</text:span></text:p>
        </text:list-item>
      </text:list>
      <text:p text:style-name="P643"><text:span text:style-name="T643_1"><text:s/></text:span></text:p>
      <text:p text:style-name="P644"><text:span text:style-name="T644_1">Assessment<text:s/>of<text:s/>whether<text:s/>the<text:s/>programme<text:s/>continues<text:s/>to<text:s/>represent<text:s/>value<text:s/>for<text:s/></text:span><text:span text:style-name="T644_2">money.</text:span><text:span text:style-name="T644_3"><text:s/></text:span></text:p>
      <text:p text:style-name="P645"><text:span text:style-name="T645_1">Based<text:s/>on<text:s/>the<text:s/>analysis<text:s/>of<text:s/>outcome<text:s/>and<text:s/>output<text:s/>achievement,<text:s/>theory<text:s/>of<text:s/>change,<text:s/>value<text:s/>for<text:s/>money<text:s/>(VfM),<text:s/>and<text:s/>evidence<text:s/>review,<text:s/>there<text:s/>is<text:s/>a<text:s/>strong<text:s/>rationale<text:s/>to<text:s/>continue<text:s/>the<text:s/>programme.<text:s/>The<text:s/>current<text:s/>evidence<text:s/>indicates<text:s/>positive<text:s/>emerging<text:s/>VfM,<text:s/>demonstrated<text:s/>by<text:s/>effective<text:s/>activity<text:s/>cost<text:s/>management,<text:s/>observed<text:s/>instances<text:s/>of<text:s/>cost-sharing,<text:s/>and<text:s/>resource<text:s/>mobilization<text:s/>among<text:s/>diverse<text:s/>stakeholders<text:s/>and<text:s/>institutions.<text:s/>The<text:s/>initial<text:s/>cost-per-activity<text:s/>evaluation<text:s/>establishes<text:s/>an<text:s/>efficiency<text:s/>benchmark,<text:s/>showing<text:s/>reduced<text:s/>average<text:s/>costs<text:s/>in<text:s/>electoral<text:s/>integrity<text:s/>and<text:s/>anti-corruption<text:s/>efforts,<text:s/>and<text:s/>higher<text:s/>spending<text:s/>within<text:s/>issue-based<text:s/>politics<text:s/>and<text:s/>accountability,<text:s/></text:span><text:span text:style-name="T645_2">due<text:s/>to</text:span><text:span text:style-name="T645_3"><text:s/>the<text:s/>intensive<text:s/>resource<text:s/>requirements<text:s/>associated<text:s/>with<text:s/>coalition-building,<text:s/>dialogue,<text:s/>and<text:s/>institutional<text:s/>reform.<text:s/></text:span></text:p>
      <text:p text:style-name="P646"/>
      <text:p text:style-name="P647"><text:span text:style-name="T647_1">Recommendation<text:s/>for<text:s/>year<text:s/>2</text:span><text:span text:style-name="T647_2"><text:s/>–<text:s/>It<text:s/>is<text:s/>recommended<text:s/>that<text:s/>cost<text:s/>per<text:s/>output<text:s/>be<text:s/>assessed<text:s/>collaboratively<text:s/>with<text:s/>implementing<text:s/>partners<text:s/>during<text:s/>year<text:s/>2,<text:s/>coupled<text:s/>with<text:s/>a<text:s/>more<text:s/>comprehensive<text:s/>evaluation<text:s/>of<text:s/>efficiency<text:s/>extending<text:s/>beyond<text:s/>technical<text:s/>output<text:s/>delivery,<text:s/>as<text:s/>part<text:s/>of<text:s/>a<text:s/>thorough<text:s/>VfM<text:s/>assessment<text:s/>at<text:s/>programme-end.<text:s/>The<text:s/>team<text:s/>should<text:s/>also<text:s/>complete<text:s/>and<text:s/>adopt<text:s/>a<text:s/>proportionate<text:s/>VfM<text:s/>framework<text:s/>to<text:s/>inform<text:s/>activities<text:s/>in<text:s/>years<text:s/>2<text:s/>and<text:s/>3,<text:s/>with<text:s/>an<text:s/>emphasis<text:s/>on<text:s/>strengthening<text:s/>partner<text:s/>capabilities</text:span><text:span text:style-name="T647_3">.</text:span><text:span text:style-name="T647_4"><text:s/></text:span><text:span text:style-name="T647_5">On<text:s/>Equity,<text:s/>going<text:s/>a<text:s/>step<text:s/>further<text:s/>to<text:s/>measure<text:s/></text:span><text:span text:style-name="T647_6">actions<text:s/></text:span><text:span text:style-name="T647_7">proactively<text:s/>taken<text:s/>to<text:s/>overcome<text:s/>the<text:s/>barriers<text:s/></text:span><text:span text:style-name="T647_8">and<text:s/>enhance<text:s/>inclusivity.<text:s/></text:span></text:p>
      <text:p text:style-name="P648"/>
      <text:p text:style-name="P649"/>
      <text:p text:style-name="P650"><text:span text:style-name="T650_1">E:<text:s/>RISK<text:s/></text:span></text:p>
      <text:p text:style-name="P651"><text:span text:style-name="T651_1">Overview<text:s/>of<text:s/>risk<text:s/>management</text:span></text:p>
      <text:p text:style-name="P652"><text:span text:style-name="T652_1">KISP<text:s/>maintained<text:s/>an<text:s/>overall<text:s/></text:span><text:span text:style-name="T652_2">m</text:span><text:span text:style-name="T652_3">ajor<text:s/>risk<text:s/>rating<text:s/>and<text:s/>a<text:s/>higher<text:s/>risk<text:s/>appetite<text:s/>for<text:s/>contextual<text:s/>and<text:s/>delivery<text:s/>uncertainty<text:s/>where<text:s/>necessary<text:s/>to<text:s/>pursue<text:s/>governance<text:s/>outcomes.<text:s/>Risk<text:s/>management<text:s/>was<text:s/>grounded<text:s/>in<text:s/>the<text:s/>wider<text:s/>operating<text:s/>environment,<text:s/>including<text:s/>persistent<text:s/>political<text:s/>risks<text:s/>shaping<text:s/>reform<text:s/>feasibility<text:s/>and<text:s/>pace.<text:s/>These<text:s/>included<text:s/>ongoing<text:s/>legal<text:s/>contestation<text:s/>around<text:s/>e</text:span><text:span text:style-name="T652_4">GP<text:s/>reforms,<text:s/>uneven<text:s/>institutional<text:s/>and<text:s/>system<text:s/>capacity<text:s/>and<text:s/>leadership<text:s/>across<text:s/>agencies,<text:s/>and<text:s/>a<text:s/>progressively<text:s/>tightening<text:s/>political<text:s/>space<text:s/>as<text:s/>electioneering<text:s/>begins<text:s/>to<text:s/>influence<text:s/>incentives<text:s/>and<text:s/>decision-making.<text:s/>This<text:s/>beg</text:span><text:span text:style-name="T652_5">a</text:span><text:span text:style-name="T652_6">n<text:s/>to<text:s/>affect<text:s/>reform<text:s/>momentum<text:s/>unevenly,<text:s/>with<text:s/>more<text:s/>exposed<text:s/>or<text:s/>politically<text:s/>sensitive<text:s/>institutions<text:s/>slowing<text:s/>or<text:s/>deprioritising<text:s/>reforms,<text:s/>while<text:s/>others<text:s/>with<text:s/>stronger<text:s/>leadership</text:span><text:span text:style-name="T652_7">,<text:s/>ownership<text:s/></text:span><text:span text:style-name="T652_8">or<text:s/>technical<text:s/>mandates<text:s/>continue<text:s/>to<text:s/>sustain<text:s/>progress.<text:s/>The<text:s/>programme<text:s/>adapted<text:s/>by<text:s/>calibrating<text:s/>where<text:s/>to<text:s/>push,<text:s/>or<text:s/>sequence<text:s/>reforms,<text:s/>and<text:s/>by<text:s/>targeting<text:s/>support<text:s/>to<text:s/>institutions<text:s/>with<text:s/>sufficient<text:s/>capability,<text:s/>leadership<text:s/>commitment,<text:s/>and<text:s/>resilience<text:s/>to<text:s/>these<text:s/>contextual<text:s/>pressures.</text:span></text:p>
      <text:p text:style-name="P653"/>
      <text:p text:style-name="P654"><text:span text:style-name="T654_1">Top<text:s/>risks<text:s/>in<text:s/>Year<text:s/>1<text:s/>and<text:s/>how<text:s/>they<text:s/>were<text:s/>managed:</text:span></text:p>
      <text:p text:style-name="P655"><text:span text:style-name="T655_1">1)<text:s/></text:span><text:span text:style-name="T655_2"><text:s/>Policy<text:s/>&amp;<text:s/>Programme<text:s/>Delivery<text:s/></text:span></text:p>
      <text:list text:style-name="LS1" xml:id="list91">
        <text:list-item>
          <text:p text:style-name="P656"><text:span text:style-name="T656_1">Several<text:s/>milestones<text:s/>depended<text:s/>on<text:s/>legal,<text:s/></text:span><text:span text:style-name="T656_2">institutional,</text:span><text:span text:style-name="T656_3"><text:s/>and<text:s/>political<text:s/>processes<text:s/>outside<text:s/>KISP’s<text:s/>direct<text:s/>control.<text:s/>This<text:s/>created<text:s/>a<text:s/>risk<text:s/>that<text:s/>some<text:s/>adoption<text:s/>or<text:s/></text:span><text:span text:style-name="T656_4">usage-based</text:span><text:span text:style-name="T656_5"><text:s/>milestones<text:s/>would<text:s/>not<text:s/>be<text:s/>achieved<text:s/>within<text:s/>the<text:s/>reporting<text:s/>period<text:s/>even<text:s/>where<text:s/>technical<text:s/>progress<text:s/>was<text:s/>strong.<text:s/>This<text:s/>was<text:s/>most<text:s/>evident<text:s/>for<text:s/></text:span><text:span text:style-name="T656_6">the<text:s/>eGP</text:span><text:span text:style-name="T656_7"><text:s/>milestone<text:s/>targeting<text:s/>30%<text:s/>of<text:s/>procurement<text:s/>transactions<text:s/>through<text:s/>the<text:s/>eGP<text:s/>system<text:s/>by<text:s/>March<text:s/>2026,<text:s/>which<text:s/>was<text:s/>not<text:s/>met.<text:s/>KISP<text:s/>delivered<text:s/>core<text:s/>analytical,<text:s/>strategic<text:s/>and<text:s/>change</text:span><text:span text:style-name="T656_8"><text:s/></text:span><text:span text:style-name="T656_9">management<text:s/>inputs<text:s/>to<text:s/>support<text:s/>the<text:s/>reform,<text:s/>but<text:s/>institutional<text:s/>uptake<text:s/>progressed<text:s/>more<text:s/>slowly<text:s/>than<text:s/>anticipated<text:s/>and<text:s/>could<text:s/>not<text:s/>be<text:s/>evidenced<text:s/>to<text:s/>the<text:s/>required<text:s/>standard<text:s/>within<text:s/>the<text:s/>Annual<text:s/>Review<text:s/>window.</text:span></text:p>
        </text:list-item>
      </text:list>
      <text:p text:style-name="P657"/>
      <text:list text:style-name="LS1" xml:id="list92" text:continue-list="list91">
        <text:list-item>
          <text:p text:style-name="P658"><text:span text:style-name="T658_1">In<text:s/>response,</text:span><text:span text:style-name="T658_2"><text:s/>PMMs</text:span><text:span text:style-name="T658_3"><text:s/>applied<text:s/>tighter<text:s/>discipline<text:s/>around<text:s/>milestone<text:s/>language<text:s/>and<text:s/>evidence<text:s/>standards,<text:s/>distinguishing<text:s/>clearly<text:s/>between<text:s/>products<text:s/>that<text:s/>were<text:s/>drafted,<text:s/>validated<text:s/>or<text:s/>formally<text:s/>adopted,<text:s/>and<text:s/>triggering<text:s/>earlier<text:s/></text:span><text:span text:style-name="T658_4">resequencing</text:span><text:span text:style-name="T658_5"><text:s/>where<text:s/>institutional<text:s/>timelines<text:s/>began<text:s/>to<text:s/>slip.<text:s/>Consistent<text:s/>with<text:s/>the<text:s/>Business<text:s/>Case’s<text:s/>adaptive<text:s/>intent,<text:s/>KISP<text:s/>also<text:s/>prioritised<text:s/>reforms<text:s/>with<text:s/>stronger<text:s/>political<text:s/>traction,<text:s/>focusing<text:s/>effort<text:s/>where<text:s/>feasibility<text:s/>and<text:s/>prospects<text:s/>for<text:s/>uptake<text:s/>were<text:s/>highest<text:s/>and<text:s/>using<text:s/>targeted<text:s/>policy<text:s/>engagement<text:s/>to<text:s/>support<text:s/>institutional<text:s/>commitment<text:s/>where<text:s/>it<text:s/>was<text:s/>critical<text:s/>to<text:s/>progress.</text:span></text:p>
        </text:list-item>
      </text:list>
      <text:p text:style-name="P659"/>
      <text:list text:style-name="LS1" xml:id="list93" text:continue-list="list91">
        <text:list-item>
          <text:p text:style-name="P660"><text:span text:style-name="T660_1">P</text:span><text:span text:style-name="T660_2">artners</text:span><text:span text:style-name="T660_3"><text:s/>not</text:span><text:span text:style-name="T660_4"><text:s/>understanding<text:s/></text:span><text:span text:style-name="T660_5">the</text:span><text:span text:style-name="T660_6"><text:s/>application<text:s/>of<text:s/>donor<text:s/>principles,<text:s/>particularly<text:s/>under<text:s/>heightened<text:s/>ODA<text:s/>scrutiny<text:s/>and<text:s/>a<text:s/>reduced<text:s/>funding<text:s/>environment.<text:s/>In<text:s/>some<text:s/>cases,<text:s/>partners<text:s/>were<text:s/>concerned<text:s/>that<text:s/>strict<text:s/>adherence<text:s/>to<text:s/>compliance<text:s/>requirements<text:s/>such<text:s/>as<text:s/>holding<text:s/>engagements<text:s/>only<text:s/>in<text:s/>Nairobi<text:s/>could<text:s/>limit<text:s/>IEBC<text:s/></text:span><text:span text:style-name="T660_7">buy<text:s/>in</text:span><text:span text:style-name="T660_8"><text:s/>and<text:s/>risk<text:s/>missing<text:s/></text:span><text:span text:style-name="T660_9">time<text:s/>sensitive</text:span><text:span text:style-name="T660_10"><text:s/>engagement<text:s/>on<text:s/>electoral<text:s/>reforms<text:s/>ahead<text:s/>of<text:s/>2027.<text:s/></text:span></text:p>
        </text:list-item>
      </text:list>
      <text:p text:style-name="P661"/>
      <text:list text:style-name="LS1" xml:id="list94" text:continue-list="list91">
        <text:list-item>
          <text:p text:style-name="P662"><text:span text:style-name="T662_1">Mitigation<text:s/>focused<text:s/>on<text:s/>striking<text:s/>a<text:s/>balance<text:s/>between<text:s/>enabling<text:s/>effective<text:s/>engagement<text:s/>and<text:s/>maintaining<text:s/>compliance,<text:s/>VfM,<text:s/>and<text:s/>the<text:s/>UK’s<text:s/>reputational<text:s/>position.<text:s/></text:span><text:span text:style-name="T662_2">Nairobi<text:s/>based</text:span><text:span text:style-name="T662_3"><text:s/>venues<text:s/>were<text:s/>maintained<text:s/>as<text:s/>the<text:s/>default<text:s/>for<text:s/>the<text:s/>Nairobi<text:s/>based<text:s/>institutions,<text:s/>with<text:s/>any<text:s/>proposals<text:s/>for<text:s/>activities<text:s/>outside<text:s/>Nairobi<text:s/>subject<text:s/>to<text:s/>clear<text:s/>written<text:s/>justification<text:s/>and<text:s/>VfM<text:s/>checks.<text:s/></text:span><text:span text:style-name="T662_4">British<text:s/>High<text:s/>Commission<text:s/>Nairobi</text:span><text:span text:style-name="T662_5"><text:s/></text:span><text:span text:style-name="T662_6">regularly<text:s/>challenged<text:s/>and<text:s/>guided<text:s/>partners<text:s/>on<text:s/>how<text:s/>donor<text:s/>principles<text:s/>and<text:s/>adaptive<text:s/>programming<text:s/>should<text:s/>be<text:s/>applied<text:s/>proportionately<text:s/>in<text:s/>practice,<text:s/>reducing<text:s/>uncertainty<text:s/>and<text:s/></text:span><text:span text:style-name="T662_7">overcautious</text:span><text:span text:style-name="T662_8"><text:s/>behaviour.<text:s/>Ongoing<text:s/>dialogue<text:s/>helped<text:s/>partners<text:s/>understand<text:s/>that<text:s/></text:span><text:span text:style-name="T662_9">compliance<text:s/>led</text:span><text:span text:style-name="T662_10"><text:s/>adjustments<text:s/>were<text:s/>intended<text:s/>to<text:s/>protect<text:s/>both<text:s/>delivery<text:s/>credibility<text:s/>and<text:s/></text:span><text:span text:style-name="T662_11">long-term</text:span><text:span text:style-name="T662_12"><text:s/>programme<text:s/>impact,<text:s/>while<text:s/>still<text:s/>allowing<text:s/>flexibility<text:s/>where<text:s/>genuinely<text:s/>required.</text:span></text:p>
        </text:list-item>
      </text:list>
      <text:p text:style-name="P663"/>
      <text:p text:style-name="P664"><text:span text:style-name="T664_1">2</text:span><text:span text:style-name="T664_2">)<text:s/>Financial<text:s/>&amp;<text:s/>Fiduciary</text:span><text:span text:style-name="T664_3">.<text:s/></text:span><text:span text:style-name="T664_4">There<text:s/>was<text:s/>a<text:s/>risk<text:s/>of<text:s/>underspend<text:s/>arising<text:s/>from<text:s/>fixed<text:s/>activity<text:s/>timing<text:s/>and<text:s/>reliance<text:s/>on<text:s/>Government<text:s/>of<text:s/>Kenya<text:s/>institutional<text:s/>calendars<text:s/>and<text:s/></text:span><text:span text:style-name="T664_5">decision-making</text:span><text:span text:style-name="T664_6"><text:s/>processes.<text:s/>Where<text:s/>key<text:s/>stakeholder<text:s/>timelines<text:s/>slipped,<text:s/>some<text:s/>planned<text:s/>activities<text:s/>could<text:s/>not<text:s/>be<text:s/>delivered<text:s/>within<text:s/>the<text:s/>financial<text:s/>year<text:s/>and<text:s/>were<text:s/>deferred,<text:s/>reducing<text:s/>flexibility<text:s/>to<text:s/>reallocate<text:s/>funds<text:s/>to<text:s/>alternative<text:s/>priorities<text:s/>of<text:s/>equivalent<text:s/>importance.<text:s/>This<text:s/>risk<text:s/>materialised</text:span><text:span text:style-name="T664_7"><text:s/>in<text:s/>the<text:s/>final<text:s/>quarter</text:span><text:span text:style-name="T664_8">,<text:s/>resulting<text:s/>in<text:s/>an<text:s/>underspend<text:s/>of<text:s/>8%,<text:s/>reflecting<text:s/>structural<text:s/>timing<text:s/>constraints<text:s/>rather<text:s/>than<text:s/>reduced<text:s/>delivery<text:s/>effort<text:s/>or<text:s/>partner<text:s/>disengagement.</text:span></text:p>
      <text:p text:style-name="P665"/>
      <text:p text:style-name="P666"><text:span text:style-name="T666_1">Management<text:s/>response<text:s/>focused<text:s/>on<text:s/>strengthening<text:s/>financial<text:s/>foresight<text:s/>and<text:s/>improving<text:s/>the<text:s/>programme’s<text:s/>ability<text:s/>to<text:s/>respond<text:s/>earlier<text:s/>to<text:s/>slippage.<text:s/>Monthly<text:s/>burn</text:span><text:span text:style-name="T666_2"><text:s/></text:span><text:span text:style-name="T666_3">rate<text:s/>monitoring<text:s/>and<text:s/>more<text:s/>frequent<text:s/>engagement<text:s/>with<text:s/>partners<text:s/>were<text:s/>used<text:s/>to<text:s/>surface<text:s/>forecast<text:s/>variances<text:s/>sooner,<text:s/>enabling<text:s/>earlier<text:s/>escalation<text:s/>and<text:s/></text:span><text:span text:style-name="T666_4">resequencing</text:span><text:span text:style-name="T666_5"><text:s/>where<text:s/>feasible.<text:s/>Clear<text:s/></text:span><text:span text:style-name="T666_6">reprogramming</text:span><text:span text:style-name="T666_7"><text:s/>triggers<text:s/>were<text:s/>applied,<text:s/>and<text:s/>delivery<text:s/>plans<text:s/>were<text:s/>reviewed<text:s/>regularly<text:s/>to<text:s/>test<text:s/>realism<text:s/>against<text:s/>institutional<text:s/>decision</text:span><text:span text:style-name="T666_8">-</text:span><text:span text:style-name="T666_9">making<text:s/>timelines.<text:s/></text:span><text:span text:style-name="T666_10">Fraud<text:s/>risks<text:s/>are<text:s/>actively<text:s/></text:span><text:span text:style-name="T666_11">managed,</text:span><text:span text:style-name="T666_12"><text:s/>and<text:s/>all<text:s/>partners<text:s/>are<text:s/>informed<text:s/>of<text:s/>FCDO’s<text:s/>reporting<text:s/>requirements<text:s/>and<text:s/>the<text:s/>obligation<text:s/>to<text:s/>report<text:s/>any<text:s/>suspected<text:s/>fraud<text:s/>via<text:s/></text:span><text:span text:style-name="T666_13">Reporting.Concerns@fcdo.gov.uk</text:span><text:span text:style-name="T666_14">.<text:s/>FCDO<text:s/>maintains<text:s/>a<text:s/>zero</text:span><text:span text:style-name="T666_15">-</text:span><text:span text:style-name="T666_16">tolerance<text:s/>approach<text:s/>to<text:s/>fraud<text:s/>and<text:s/>non</text:span><text:span text:style-name="T666_17">action<text:s/>on<text:s/>reported<text:s/></text:span><text:span text:style-name="T666_18">fraud</text:span><text:span text:style-name="T666_19">.</text:span><text:span text:style-name="T666_20"><text:s/>No<text:s/>fraud<text:s/>cases<text:s/>were<text:s/>reported<text:s/>in<text:s/>the<text:s/>review<text:s/>period.</text:span></text:p>
      <text:p text:style-name="P667"/>
      <text:p text:style-name="P668"><text:span text:style-name="T668_1">During<text:s/>onboard</text:span><text:span text:style-name="T668_2">ing</text:span><text:span text:style-name="T668_3">,<text:s/>the<text:s/>partner<text:s/>received<text:s/>training<text:s/>on<text:s/></text:span><text:span text:style-name="T668_4">s</text:span><text:span text:style-name="T668_5">afeguarding,<text:s/>and<text:s/>no<text:s/>report<text:s/>was<text:s/>made<text:s/>through<text:s/>the<text:s/>year.<text:s/></text:span><text:span text:style-name="T668_6">Learning<text:s/>from<text:s/>Year<text:s/>1<text:s/>has<text:s/>been<text:s/>embedded<text:s/>into<text:s/>forward<text:s/>planning,<text:s/>with<text:s/>more<text:s/>conservative<text:s/>scheduling<text:s/>of<text:s/>government</text:span><text:span text:style-name="T668_7"><text:s/></text:span><text:span text:style-name="T668_8">dependent<text:s/>activities,<text:s/>clearer<text:s/>prioritisation<text:s/>of<text:s/>deployable<text:s/>activities,<text:s/>and<text:s/>strengthened<text:s/>forecasting<text:s/>discipline.<text:s/>These<text:s/>measures<text:s/>provide<text:s/>increased<text:s/>assurance<text:s/>that<text:s/>future<text:s/>delivery<text:s/>plans<text:s/>will<text:s/>better<text:s/>balance<text:s/>VfM,<text:s/>operational<text:s/>reality,<text:s/>and<text:s/>financial<text:s/>credibility.</text:span></text:p>
      <text:p text:style-name="P669"/>
      <text:p text:style-name="P670"><text:span text:style-name="T670_1">Partnership<text:s/>principles:<text:s/></text:span></text:p>
      <text:p text:style-name="P671"><text:span text:style-name="T671_1">While<text:s/></text:span><text:span text:style-name="T671_2">funds<text:s/>are<text:s/>not<text:s/>channel</text:span><text:span text:style-name="T671_3">le</text:span><text:span text:style-name="T671_4">d<text:s/>through<text:s/>host<text:s/>government<text:s/>systems,<text:s/></text:span><text:span text:style-name="T671_5">p</text:span><text:span text:style-name="T671_6">artnership<text:s/></text:span><text:span text:style-name="T671_7">p</text:span><text:span text:style-name="T671_8">rinciples<text:s/>do<text:s/>play<text:s/>a<text:s/>role<text:s/>in<text:s/>KISP<text:s/>delivery<text:s/>or<text:s/>monitoring,<text:s/></text:span><text:span text:style-name="T671_9">such</text:span><text:span text:style-name="T671_10"><text:s/>as<text:s/>transparency,<text:s/>mutual<text:s/>accountability<text:s/>and<text:s/>inclusion</text:span><text:span text:style-name="T671_11">,</text:span><text:span text:style-name="T671_12"><text:s/></text:span><text:span text:style-name="T671_13">re</text:span><text:span text:style-name="T671_14">main<text:s/>relevant<text:s/>and<text:s/>are<text:s/>applied<text:s/>proportionately<text:s/>to<text:s/>shape</text:span><text:span text:style-name="T671_15"><text:s/>de</text:span><text:span text:style-name="T671_16">livery<text:s/>decisions</text:span><text:span text:style-name="T671_17">,<text:s/>engagement</text:span><text:span text:style-name="T671_18"><text:s/></text:span><text:span text:style-name="T671_19">and<text:s/>monitoring</text:span><text:span text:style-name="T671_20">.<text:s/>Government<text:s/>engagement<text:s/>is<text:s/>limited<text:s/>to<text:s/>technical<text:s/>and<text:s/>policy<text:s/>collaboration.</text:span></text:p>
      <text:p text:style-name="P672"/>
      <text:p text:style-name="P673"/>
      <text:p text:style-name="P674"><text:span text:style-name="T674_1">Required<text:s/>assurance<text:s/>updates</text:span></text:p>
      <text:p text:style-name="P675"><text:span text:style-name="T675_1">KISP<text:s/>met<text:s/>core<text:s/>Business<text:s/>Case<text:s/>assurance<text:s/>commitments<text:s/>on<text:s/>inclusion<text:s/>and<text:s/></text:span><text:span text:style-name="T675_2">counter</text:span><text:span text:style-name="T675_3"><text:s/></text:span><text:span text:style-name="T675_4">terrorism<text:s/>financing.<text:s/></text:span><text:span text:style-name="T675_5">However,<text:s/>y</text:span><text:span text:style-name="T675_6">ear<text:s/>1<text:s/>learning<text:s/>showed<text:s/>that<text:s/>meaningful<text:s/>inclusion<text:s/>requires<text:s/>more<text:s/>deliberate,<text:s/></text:span><text:span text:style-name="T675_7">system</text:span><text:span text:style-name="T675_8"><text:s/></text:span><text:span text:style-name="T675_9">level</text:span><text:span text:style-name="T675_10"><text:s/>approaches.<text:s/>Activities<text:s/>are<text:s/></text:span><text:span text:style-name="T675_11">now</text:span><text:span text:style-name="T675_12"><text:s/>being<text:s/>identified<text:s/>for<text:s/>sharpening<text:s/>and<text:s/>closer<text:s/>alignment<text:s/>to<text:s/>good<text:s/>GESI<text:s/>practice<text:s/>and<text:s/>strengthening<text:s/>through<text:s/>targeted<text:s/></text:span><text:span text:style-name="T675_13">internal<text:s/></text:span><text:span text:style-name="T675_14">specialist<text:s/>support.<text:s/>Overall<text:s/>assurance<text:s/>risks<text:s/>remained<text:s/>low,<text:s/>with<text:s/>proportionate<text:s/>controls<text:s/>maintained<text:s/>and<text:s/>a<text:s/>consistent<text:s/>commitment<text:s/>to<text:s/>‘do<text:s/>no<text:s/>harm</text:span><text:span text:style-name="T675_15">.’</text:span></text:p>
      <text:p text:style-name="P676"/>
      <text:p text:style-name="P677"/>
      <text:p text:style-name="P678"><text:span text:style-name="T678_1">F:<text:s/>PROGRAMME<text:s/>MANAGEMENT:<text:s/></text:span><text:bookmark-start text:name="_Hlk21353049"/><text:span text:style-name="T678_2">DELIVERY,<text:s/>COMMERCIAL<text:s/>&amp;<text:s/>FINANCIAL<text:s/>PERFORMANCE<text:s/></text:span><text:bookmark-end text:name="_Hlk21353049"/></text:p>
      <text:p text:style-name="P679"/>
      <text:p text:style-name="P680"><text:span text:style-name="T680_1">Summarise<text:s/>the<text:s/>performance<text:s/>of<text:s/>partners<text:s/>and<text:s/>FCDO,<text:s/>notably<text:s/>on<text:s/>commercial<text:s/>and<text:s/>financial<text:s/>issues.<text:s/></text:span></text:p>
      <text:p text:style-name="P681"/>
      <text:p text:style-name="P682"><text:span text:style-name="T682_1">The<text:s/>first<text:s/>year<text:s/>of<text:s/>implementation<text:s/>for<text:s/>the<text:s/>Kenya<text:s/>Institutional<text:s/>Strengthening<text:s/>Programme<text:s/>(KISP)<text:s/>demonstrated<text:s/>generally<text:s/>strong<text:s/>performance<text:s/>from<text:s/>both<text:s/>implementing<text:s/>partners<text:s/>and<text:s/>FCDO.<text:s/>Delivery<text:s/>was<text:s/>channelled<text:s/>through<text:s/>two<text:s/>accountable<text:s/>grant<text:s/>consortia—ELGIA,<text:s/>working<text:s/>with<text:s/>URAIA<text:s/>Trust,<text:s/>Transparency<text:s/></text:span><text:span text:style-name="T682_2">International<text:s/>Kenya</text:span><text:span text:style-name="T682_3">,<text:s/></text:span><text:span text:style-name="T682_4">Centre</text:span><text:span text:style-name="T682_5"><text:s/>for<text:s/>Multiparty<text:s/>Democracy<text:s/>(CMD)</text:span><text:span text:style-name="T682_6">Kenya,<text:s/>and<text:s/>IEA<text:s/>working<text:s/>with<text:s/>NDI—each<text:s/>of<text:s/>whom<text:s/>brought<text:s/>established<text:s/>sector<text:s/>expertise<text:s/>and<text:s/>longstanding<text:s/>relationships<text:s/>with<text:s/>governance,<text:s/></text:span><text:span text:style-name="T682_7">accountability,</text:span><text:span text:style-name="T682_8"><text:s/>and<text:s/>civic<text:s/>actors.<text:s/>This<text:s/>foundation<text:s/>enabled<text:s/>partners<text:s/>to<text:s/>roll<text:s/>out<text:s/>Year<text:s/>1<text:s/>activities<text:s/>with<text:s/>relative<text:s/>ease<text:s/>and<text:s/>ensured<text:s/>early<text:s/>programme<text:s/>traction<text:s/>in<text:s/>strengthening<text:s/>electoral<text:s/>preparedness,<text:s/>civic<text:s/></text:span><text:span text:style-name="T682_9">empowerment,</text:span><text:span text:style-name="T682_10"><text:s/>and<text:s/>institutional<text:s/>capability.</text:span></text:p>
      <text:p text:style-name="P683"/>
      <text:p text:style-name="P684"><text:span text:style-name="T684_1">Partner<text:s/>Performance</text:span></text:p>
      <text:p text:style-name="P685"/>
      <text:p text:style-name="P686"><text:span text:style-name="T686_1">Across<text:s/>the<text:s/>year,<text:s/>partners<text:s/>demonstrated<text:s/>commitment<text:s/>to<text:s/></text:span><text:span text:style-name="T686_2">delivery</text:span><text:span text:style-name="T686_3">,<text:s/></text:span><text:span text:style-name="T686_4">accountability,</text:span><text:span text:style-name="T686_5"><text:s/>and<text:s/>adaptive</text:span><text:span text:style-name="T686_6"><text:s/>programme</text:span><text:span text:style-name="T686_7"><text:s/>management.<text:s/>Narrative<text:s/>reporting<text:s/>was<text:s/>consistently<text:s/>timely,<text:s/>with<text:s/>joint<text:s/>quarterly<text:s/>submissions<text:s/>provided<text:s/>as<text:s/>scheduled.<text:s/>The<text:s/>quality<text:s/>of<text:s/>reporting<text:s/>improved<text:s/>steadily<text:s/>across<text:s/>the<text:s/>year,<text:s/>reflecting<text:s/>both<text:s/>partners’<text:s/>growing<text:s/>familiarity<text:s/>with<text:s/>the<text:s/>programme’s<text:s/>adaptive<text:s/>approach<text:s/>and<text:s/>FCDO’s<text:s/>continuous<text:s/>feedback.<text:s/>Partners<text:s/>increasingly<text:s/>articulated<text:s/>their<text:s/>outcomes<text:s/>more<text:s/>clearly,<text:s/>integrating<text:s/>early<text:s/>elements<text:s/>of<text:s/>outcome<text:s/>harvesting<text:s/>to<text:s/>capture<text:s/>subtle<text:s/>and<text:s/>often<text:s/></text:span><text:span text:style-name="T686_8">non-linear</text:span><text:span text:style-name="T686_9"><text:s/>governance<text:s/>changes<text:s/>such<text:s/>as<text:s/>shifts<text:s/>in<text:s/>stakeholder<text:s/>behaviour,<text:s/>political<text:s/></text:span><text:span text:style-name="T686_10">commitments,</text:span><text:span text:style-name="T686_11"><text:s/>or<text:s/>institutional<text:s/>practices.<text:s/>This<text:s/>contributed<text:s/>to<text:s/>a<text:s/>richer<text:s/>representation<text:s/>of<text:s/>programme<text:s/>achievements<text:s/>and<text:s/>increased<text:s/>the<text:s/>analytical<text:s/>value<text:s/>of<text:s/>quarterly<text:s/>reporting.</text:span></text:p>
      <text:p text:style-name="P687"><text:span text:style-name="T687_1">Risk<text:s/>engagement<text:s/>also<text:s/>remained<text:s/>proactive<text:s/>throughout<text:s/>the<text:s/>year.<text:s/>Implementing<text:s/>partners<text:s/>maintained<text:s/>regular<text:s/>dialogue<text:s/>with<text:s/>FCDO<text:s/>on<text:s/>emerging<text:s/>operational,<text:s/></text:span><text:span text:style-name="T687_2">political,</text:span><text:span text:style-name="T687_3"><text:s/>and<text:s/>financial<text:s/>risks.<text:s/>These<text:s/>discussions<text:s/>informed<text:s/>timely<text:s/>adjustment<text:s/>of<text:s/>activities<text:s/>and<text:s/>contributed<text:s/>to<text:s/>maintaining<text:s/>programme<text:s/>momentum<text:s/>in<text:s/>a<text:s/>fluid<text:s/>governance<text:s/>environment<text:s/>geared<text:s/>towards<text:s/>2027<text:s/>general<text:s/>elections.</text:span></text:p>
      <text:p text:style-name="P688"/>
      <text:p text:style-name="P689"><text:span text:style-name="T689_1">Delivery<text:s/>chain<text:s/>maps<text:s/>were<text:s/>reviewed<text:s/>periodically,<text:s/>although<text:s/>these<text:s/>will<text:s/>require<text:s/>further<text:s/>refinement<text:s/>in<text:s/>Year<text:s/>2<text:s/>to<text:s/></text:span><text:span text:style-name="T689_2">visual</text:span><text:span text:style-name="T689_3">ly</text:span><text:span text:style-name="T689_4"><text:s/></text:span><text:span text:style-name="T689_5">articulate<text:s/></text:span><text:span text:style-name="T689_6">risks<text:s/>acros</text:span><text:span text:style-name="T689_7">s</text:span><text:span text:style-name="T689_8"><text:s/>the<text:s/>entire<text:s/>chains<text:s/></text:span><text:span text:style-name="T689_9">from</text:span><text:span text:style-name="T689_10"><text:s/></text:span><text:span text:style-name="T689_11">t</text:span><text:span text:style-name="T689_12">ier<text:s/>1<text:s/>to<text:s/>tier<text:s/>3</text:span><text:span text:style-name="T689_13"><text:s/>Despite<text:s/>this,<text:s/>partners<text:s/>demonstrated<text:s/>a<text:s/>strong<text:s/>commitment<text:s/>to<text:s/>learning<text:s/>and<text:s/>adaptive<text:s/>management,<text:s/>laying<text:s/>solid<text:s/>foundations<text:s/>for<text:s/>more<text:s/>sophisticated<text:s/>reflective<text:s/>practice<text:s/>in<text:s/>the<text:s/>coming<text:s/>year.</text:span></text:p>
      <text:p text:style-name="P690"/>
      <text:p text:style-name="P691"><text:span text:style-name="T691_1">Financial<text:s/>management<text:s/>across<text:s/>both<text:s/>consortia<text:s/>was<text:s/>broadly<text:s/>satisfactory.<text:s/></text:span></text:p>
      <text:p text:style-name="P692"/>
      <text:p text:style-name="P693"><text:span text:style-name="T693_1">Partners<text:s/>produced<text:s/>timely<text:s/>and<text:s/>largely<text:s/>accurate<text:s/>monthly<text:s/>forecasts,<text:s/>with<text:s/>only<text:s/>minimal<text:s/>variances<text:s/>across<text:s/>the<text:s/>year.<text:s/>This<text:s/>performance<text:s/>was<text:s/>particularly<text:s/>notable<text:s/>for<text:s/>ELGIA,<text:s/>whose<text:s/>financial<text:s/>allocation<text:s/>increased<text:s/>significantly—from<text:s/>the<text:s/>initial<text:s/>£150,000<text:s/>to<text:s/>£1.4<text:s/>million—requiring<text:s/>substantial<text:s/>adjustments<text:s/>to<text:s/>proposal,<text:s/></text:span><text:span text:style-name="T693_2">budget,</text:span><text:span text:style-name="T693_3"><text:s/>and<text:s/></text:span><text:span text:style-name="T693_4">a<text:s/></text:span><text:span text:style-name="T693_5">grant<text:s/></text:span><text:span text:style-name="T693_6">amendment</text:span><text:span text:style-name="T693_7">.</text:span><text:span text:style-name="T693_8"><text:s/>This<text:s/>increase<text:s/>was<text:s/>primarily<text:s/>due<text:s/>to<text:s/>FCDO<text:s/>internal<text:s/>budget<text:s/>approvals<text:s/>that<text:s/>came<text:s/>in<text:s/>stages</text:span><text:span text:style-name="T693_9">.<text:s/>Both<text:s/>ELGIA<text:s/>and<text:s/>IEA<text:s/>managed<text:s/>their<text:s/>allocations<text:s/>in<text:s/>line<text:s/>with<text:s/>our<text:s/>requirements,<text:s/>submitting<text:s/>quarterly<text:s/>financial<text:s/>reports<text:s/>of<text:s/>acceptable<text:s/>quality<text:s/>and<text:s/>maintaining<text:s/>expenditure<text:s/>levels<text:s/>that<text:s/>reflected<text:s/>a<text:s/>modest<text:s/>burn<text:s/>rate.<text:s/>Total<text:s/>spend<text:s/>of<text:s/>£</text:span><text:span text:style-name="T693_10"><text:s/></text:span><text:span text:style-name="T693_11">1,749,451</text:span><text:span text:style-name="T693_12"><text:s/></text:span><text:span text:style-name="T693_13">(</text:span><text:span text:style-name="T693_14">92</text:span><text:span text:style-name="T693_15">%)<text:s/>by<text:s/>March<text:s/>2026<text:s/>indicates<text:s/>that<text:s/>partners<text:s/>were<text:s/>able<text:s/>to<text:s/>scale<text:s/>programme<text:s/>delivery<text:s/>at<text:s/>pace<text:s/>while<text:s/>retaining<text:s/>financial<text:s/>control.<text:s/>The<text:s/>annual<text:s/>audit<text:s/>is<text:s/>expected<text:s/>later<text:s/>this<text:s/>year<text:s/>to<text:s/>further<text:s/>confirm<text:s/>the<text:s/>adequacy<text:s/>of<text:s/>financial<text:s/>systems<text:s/>and<text:s/>controls.</text:span></text:p>
      <text:p text:style-name="P694"/>
      <text:p text:style-name="P695"><text:span text:style-name="T695_1">Partners<text:s/>also<text:s/>performed<text:s/>well<text:s/>in<text:s/>asset<text:s/>management.<text:s/>ELGIA<text:s/>and<text:s/>IEA<text:s/>maintained<text:s/></text:span><text:span text:style-name="T695_2">up-to-date</text:span><text:span text:style-name="T695_3"><text:s/>asset<text:s/>registers,<text:s/>which<text:s/>were<text:s/>reviewed<text:s/>and<text:s/>updated<text:s/>quarterly.<text:s/>The<text:s/>absorption<text:s/>of<text:s/>assets<text:s/>from<text:s/>the<text:s/>closing<text:s/>KDP<text:s/>and<text:s/>KAP<text:s/>programmes<text:s/>was<text:s/>handled<text:s/>systematically,<text:s/>and<text:s/>FCDO<text:s/>spot<text:s/>checks<text:s/>identified<text:s/>no<text:s/>major<text:s/>weaknesses.<text:s/>This<text:s/>reflects<text:s/>positively<text:s/>on<text:s/>partners’<text:s/>operational<text:s/>management<text:s/>and<text:s/>internal<text:s/>controls,<text:s/>which<text:s/>are<text:s/>critical<text:s/>for<text:s/>a<text:s/>programme<text:s/>of<text:s/>this<text:s/>scale<text:s/>and<text:s/>complexity.</text:span></text:p>
      <text:p text:style-name="P696"/>
      <text:p text:style-name="P697"><text:span text:style-name="T697_1">FCDO<text:s/>Performance<text:s/>and<text:s/>Partnership<text:s/>Approach</text:span></text:p>
      <text:p text:style-name="P698"/>
      <text:p text:style-name="P699"><text:span text:style-name="T699_1">FCDO<text:s/>played<text:s/>an<text:s/>active<text:s/>and<text:s/>constructive<text:s/>role<text:s/>throughout<text:s/>the<text:s/>first<text:s/>year,<text:s/>contributing<text:s/>meaningfully<text:s/>to<text:s/>programme<text:s/>quality,<text:s/>partner<text:s/></text:span><text:span text:style-name="T699_2">capability,</text:span><text:span text:style-name="T699_3"><text:s/>and<text:s/>adaptive<text:s/>management.<text:s/>Regular<text:s/>engagement—through<text:s/>quarterly<text:s/>reviews,<text:s/>technical<text:s/></text:span><text:span text:style-name="T699_4">discussions,</text:span><text:span text:style-name="T699_5"><text:s/>and<text:s/></text:span><text:span text:style-name="T699_6">ad<text:s/>hoc</text:span><text:span text:style-name="T699_7"><text:s/>meetings—helped<text:s/>maintain<text:s/>momentum<text:s/>and<text:s/></text:span><text:span text:style-name="T699_8">ensured<text:s/>a<text:s/>shared<text:s/>understanding<text:s/>of<text:s/>progress,<text:s/>risks<text:s/>and<text:s/>required<text:s/>adjustments.<text:s/>FCDO’s<text:s/>feedback<text:s/>on<text:s/>narrative<text:s/>and<text:s/>financial<text:s/>reports<text:s/>was<text:s/>timely<text:s/>and<text:s/>practical,<text:s/>and<text:s/>partners<text:s/>benefitted<text:s/>from<text:s/>the<text:s/>clear<text:s/>guidance<text:s/>on<text:s/>strengthening<text:s/>reporting<text:s/>detail<text:s/>to<text:s/>better<text:s/>capture<text:s/>outputs<text:s/>and<text:s/>outcomes<text:s/>whilst<text:s/>providing<text:s/>the<text:s/>required<text:s/>evidence.</text:span></text:p>
      <text:p text:style-name="P700"/>
      <text:p text:style-name="P701"><text:span text:style-name="T701_1">Recognising<text:s/>the<text:s/></text:span><text:span text:style-name="T701_2">first</text:span><text:span text:style-name="T701_3"><text:s/></text:span><text:span text:style-name="T701_4">year</text:span><text:span text:style-name="T701_5">’</text:span><text:span text:style-name="T701_6">s</text:span><text:span text:style-name="T701_7"><text:s/>organisational<text:s/>demands<text:s/>of<text:s/>a<text:s/>new<text:s/>programme,<text:s/>FCDO<text:s/>delivered<text:s/>a<text:s/>series<text:s/>of<text:s/>programme<text:s/>management<text:s/>workshops<text:s/>covering<text:s/>risk<text:s/>management,<text:s/>value<text:s/>for<text:s/>money,<text:s/>financial<text:s/>management,<text:s/>monitoring<text:s/>and<text:s/>evaluation,<text:s/>and<text:s/>development<text:s/>of<text:s/>the<text:s/>adaptive<text:s/>logframe.<text:s/>These<text:s/>sessions<text:s/>supported<text:s/>partners<text:s/>in<text:s/>building<text:s/>internal<text:s/>capability,<text:s/>aligning<text:s/>expectations<text:s/>across<text:s/>consortia<text:s/>and<text:s/>establishing<text:s/>consistent<text:s/>programme<text:s/>management<text:s/>standards.<text:s/>FCDO<text:s/>also<text:s/>exercised<text:s/>strong<text:s/>commercial<text:s/>and<text:s/>financial<text:s/>oversight,<text:s/>approving<text:s/>budget<text:s/>adjustments,<text:s/>reviewing<text:s/>grant<text:s/>amendments<text:s/>and<text:s/>conducting<text:s/>asset<text:s/>and<text:s/>financial<text:s/>spot<text:s/>checks.<text:s/>The<text:s/>absence<text:s/>of<text:s/>significant<text:s/>findings<text:s/>during<text:s/>these<text:s/>checks<text:s/>indicates<text:s/>that<text:s/>FCDO’s<text:s/>oversight<text:s/>has<text:s/>been<text:s/>both<text:s/>robust<text:s/>and<text:s/>proportionate.</text:span></text:p>
      <text:p text:style-name="P702"/>
      <text:p text:style-name="P703"><text:span text:style-name="T703_1">Areas<text:s/>for<text:s/>Improvement<text:s/>Going<text:s/>into<text:s/>Year<text:s/>2</text:span></text:p>
      <text:p text:style-name="P704"/>
      <text:p text:style-name="P705"><text:span text:style-name="T705_1">Looking<text:s/>ahead,<text:s/>there<text:s/>are<text:s/>clear<text:s/>opportunities<text:s/>for<text:s/>both<text:s/>implementing<text:s/>partners<text:s/>and<text:s/>FCDO<text:s/>to<text:s/>enhance<text:s/>programme<text:s/>effectiveness.<text:s/>Partners<text:s/>would<text:s/>benefit<text:s/>from<text:s/>deeper<text:s/>capacity<text:s/>strengthening<text:s/>in<text:s/>outcome<text:s/>harvesting,<text:s/>enabling<text:s/>them<text:s/>to<text:s/>capture<text:s/>governance<text:s/>outcomes<text:s/>more<text:s/>systematically<text:s/>and<text:s/>with<text:s/>stronger<text:s/>evidence.<text:s/>Continued<text:s/>improvements<text:s/>in<text:s/>forecasting<text:s/>accuracy<text:s/>and<text:s/>financial<text:s/>narrative<text:s/>analysis<text:s/>will<text:s/>further<text:s/>support<text:s/>programme<text:s/>accountability<text:s/>and<text:s/>adaptive<text:s/>planning.</text:span></text:p>
      <text:p text:style-name="P706"/>
      <text:p text:style-name="P707"><text:span text:style-name="T707_1">For<text:s/>FCDO,<text:s/>Year<text:s/>2<text:s/>presents<text:s/>opportunities<text:s/>to<text:s/>act<text:s/>as<text:s/>an<text:s/>even<text:s/>more<text:s/>effective<text:s/>strategic<text:s/>partner.<text:s/>More<text:s/>sustained<text:s/>support<text:s/>in<text:s/>operationalising<text:s/>the<text:s/>Value<text:s/>for<text:s/>Money<text:s/>framework<text:s/></text:span><text:span text:style-name="T707_2">with<text:s/>support<text:s/>from<text:s/></text:span><text:span text:style-name="T707_3">t</text:span><text:span text:style-name="T707_4">he<text:s/>Kenya<text:s/>Portfolio<text:s/>Monitoring<text:s/>Evaluation<text:s/>and<text:s/>Learning<text:s/>(</text:span><text:span text:style-name="T707_5">PMEL</text:span><text:span text:style-name="T707_6">)<text:s/>programme</text:span><text:span text:style-name="T707_7"><text:s/></text:span><text:span text:style-name="T707_8">would<text:s/>help<text:s/>partners<text:s/>better<text:s/>articulate<text:s/>programme<text:s/>efficiency,<text:s/></text:span><text:span text:style-name="T707_9">cost-effectiveness,</text:span><text:span text:style-name="T707_10"><text:s/>and<text:s/>equity<text:s/>considerations.</text:span><text:span text:style-name="T707_11"><text:s/>The<text:s/></text:span><text:span text:style-name="T707_12">BHC<text:s/>Nairobi</text:span><text:span text:style-name="T707_13"><text:s/></text:span><text:span text:style-name="T707_14">Social<text:s/>Development<text:s/>Advisor<text:s/>will<text:s/>also<text:s/>support<text:s/>in<text:s/>enhancing<text:s/>GESI<text:s/>in<text:s/>KISP</text:span><text:span text:style-name="T707_15">.</text:span><text:span text:style-name="T707_16"><text:s/>Strengthening<text:s/>technical<text:s/>mentorship<text:s/>in<text:s/>monitoring<text:s/>and<text:s/>evaluation—especially<text:s/>around<text:s/>outcome</text:span><text:span text:style-name="T707_17">level<text:s/>evidence<text:s/>and<text:s/>learning<text:s/>synthesis—would<text:s/>further<text:s/>build<text:s/>partner<text:s/>capability.<text:s/>FCDO<text:s/>could<text:s/>also<text:s/>foster<text:s/>deeper<text:s/>cross</text:span><text:span text:style-name="T707_18">partner<text:s/>collaboration<text:s/>through<text:s/>structured<text:s/>learning<text:s/>sessions,<text:s/>joint<text:s/></text:span><text:span text:style-name="T707_19">analyses,</text:span><text:span text:style-name="T707_20"><text:s/>and<text:s/>shared<text:s/>reflection<text:s/>workshops,<text:s/>helping<text:s/>the<text:s/>programme<text:s/>generate<text:s/>and<text:s/>apply<text:s/>collective<text:s/>intelligence<text:s/>across<text:s/>consortia.</text:span></text:p>
      <text:p text:style-name="P708"/>
      <text:p text:style-name="P709"/>
      <text:p text:style-name="P710"><text:span text:style-name="T710_1">G:<text:s/>MONITORING,<text:s/>EVIDENCE<text:s/>AND<text:s/>LEARNING<text:s/></text:span></text:p>
      <text:p text:style-name="P711"/>
      <text:p text:style-name="P712"><text:span text:style-name="T712_1">Monitoring<text:s/>and<text:s/>Evaluation</text:span></text:p>
      <text:p text:style-name="P713"/>
      <text:p text:style-name="P714"><text:span text:style-name="T714_1">Monitoring<text:s/>and<text:s/>evaluation<text:s/>for<text:s/>the<text:s/>KISP<text:s/>programme<text:s/>w</text:span><text:span text:style-name="T714_2">as<text:s/></text:span><text:span text:style-name="T714_3">carried<text:s/>out</text:span><text:span text:style-name="T714_4"><text:s/>through<text:s/>structured,<text:s/>collaborative<text:s/>processes<text:s/>aimed<text:s/>at<text:s/>continuous<text:s/>learning.<text:s/>Logframe<text:s/>deliverables<text:s/>were<text:s/>tracked<text:s/>via<text:s/>monthly<text:s/>programme<text:s/>management<text:s/>meetings<text:s/>and<text:s/>quarterly<text:s/>progress<text:s/>reports.<text:s/>Additionally,<text:s/>a<text:s/>financial<text:s/>spot<text:s/>check<text:s/>took<text:s/>place<text:s/>in<text:s/>February<text:s/>2026,<text:s/>with<text:s/>recommendations<text:s/>for<text:s/>improvement<text:s/>currently<text:s/>underway<text:s/>and<text:s/>scheduled<text:s/>to<text:s/>continue<text:s/>through<text:s/>August<text:s/>2026.<text:s/>The<text:s/>lead<text:s/>consortium<text:s/>partner<text:s/>held<text:s/>periodic<text:s/>meetings<text:s/>with<text:s/>downstream<text:s/>partners.<text:s/>BHC<text:s/>offered<text:s/>additional<text:s/>capacity<text:s/>development<text:s/>support<text:s/>through<text:s/>the<text:s/>Kenya<text:s/>PMEL</text:span><text:span text:style-name="T714_5">,</text:span><text:span text:style-name="T714_6"><text:s/>and<text:s/>a<text:s/>gaps<text:s/>assessment<text:s/>has<text:s/>taken<text:s/>place<text:s/>with<text:s/>more<text:s/>steps<text:s/>to<text:s/>support<text:s/></text:span><text:span text:style-name="T714_7">expected.</text:span><text:span text:style-name="T714_8"><text:s/></text:span></text:p>
      <text:p text:style-name="P715"><text:span text:style-name="T715_1">In<text:s/>March,<text:s/>consortium<text:s/>partners<text:s/>conducted<text:s/>an<text:s/>outcome-harvesting<text:s/>workshop<text:s/>to<text:s/>review<text:s/>evidence.</text:span><text:span text:style-name="T715_2"><text:s/>Findings<text:s/>from<text:s/>political<text:s/>economy<text:s/>analysis<text:s/>and<text:s/>policy<text:s/>research<text:s/>were<text:s/>disseminated<text:s/>to<text:s/>broader<text:s/>audiences,<text:s/>including<text:s/>through<text:s/>webinars<text:s/>hosted<text:s/>on<text:s/>the<text:s/>X<text:s/>platform.<text:s/>Although<text:s/>FCDO<text:s/>did<text:s/>not<text:s/>formally<text:s/>collect<text:s/>beneficiary<text:s/>feedback,<text:s/>the<text:s/>Kenya<text:s/>PMEL<text:s/>programme<text:s/>will<text:s/>conduct<text:s/></text:span><text:span text:style-name="T715_3">a<text:s/>more<text:s/>rigorous<text:s/></text:span><text:span text:style-name="T715_4">outcome<text:s/>harvest</text:span><text:span text:style-name="T715_5"><text:s/>process</text:span><text:span text:style-name="T715_6"><text:s/>as<text:s/>part<text:s/>of<text:s/>the<text:s/>mid-year<text:s/>review.</text:span></text:p>
      <text:p text:style-name="P716"><text:span text:style-name="T716_1">Where<text:s/>feasible,<text:s/>data<text:s/>was<text:s/>disaggregated<text:s/>by<text:s/>age,<text:s/>gender,<text:s/>disability,<text:s/>and<text:s/>geography,<text:s/>with<text:s/>targeted<text:s/>actions<text:s/>implemented<text:s/>to<text:s/>enhance<text:s/>inclusion<text:s/>and<text:s/>address<text:s/>identified<text:s/>gaps.<text:s/>Pre-<text:s/>and<text:s/>post-surveys<text:s/>from<text:s/>town<text:s/>hall<text:s/>forums<text:s/>contributed<text:s/>to<text:s/>evidence<text:s/>used<text:s/>in<text:s/>identifying<text:s/>gaps<text:s/>and<text:s/>informing<text:s/>critiques<text:s/>of<text:s/>policy<text:s/>briefs.</text:span></text:p>
      <text:p text:style-name="P717"><text:span text:style-name="T717_1">Learning<text:s/>and<text:s/>lessons<text:s/>sharing<text:s/>within<text:s/>the<text:s/>consortium<text:s/>was<text:s/></text:span><text:span text:style-name="T717_2">through<text:s/>pause</text:span><text:span text:style-name="T717_3">‑</text:span><text:span text:style-name="T717_4">reflect<text:s/>sessions<text:s/>with<text:s/>consortium<text:s/>partners<text:s/>(Oct<text:s/>2025,<text:s/>Feb<text:s/>2026),<text:s/>after</text:span><text:span text:style-name="T717_5">‑</text:span><text:span text:style-name="T717_6">action<text:s/>reviews<text:s/>following<text:s/>by</text:span><text:span text:style-name="T717_7">‑</text:span><text:span text:style-name="T717_8">elections<text:s/>in<text:s/>12<text:s/>counties,<text:s/>an<text:s/>outcome</text:span><text:span text:style-name="T717_9">‑</text:span><text:span text:style-name="T717_10">harvesting<text:s/>workshop<text:s/>(Mar<text:s/>2026),<text:s/>diagnostic<text:s/>studies<text:s/>disseminated<text:s/>via<text:s/>policy<text:s/>briefs<text:s/>and<text:s/></text:span><text:span text:style-name="T717_11">stakeholder<text:s/>workshops,<text:s/>and<text:s/>perception<text:s/>surveys<text:s/>discussed<text:s/>at<text:s/>town</text:span><text:span text:style-name="T717_12">‑</text:span><text:span text:style-name="T717_13">hall<text:s/>debriefs.<text:s/>Lesson<text:s/>sharing<text:s/>for<text:s/>BHC<text:s/>was<text:s/>through<text:s/>policy<text:s/>forum<text:s/>and<text:s/>election<text:s/>strategy<text:s/>forums.</text:span></text:p>
      <table:table table:style-name="Table17">
        <table:table-column table:style-name="Column64"/>
        <table:table-column table:style-name="Column65"/>
        <table:table-column table:style-name="Column66"/>
        <table:table-column table:style-name="Column67"/>
        <table:table-row table:style-name="Row69">
          <table:table-cell table:style-name="Cell225">
            <text:p text:style-name="P718"><text:span text:style-name="T718_1">Date<text:s/>of<text:s/>last<text:s/>narrative<text:s/>financial<text:s/>report</text:span></text:p>
          </table:table-cell>
          <table:table-cell table:style-name="Cell226">
            <text:p text:style-name="P719"><text:span text:style-name="T719_1">April<text:s/>2026</text:span></text:p>
          </table:table-cell>
          <table:table-cell table:style-name="Cell227">
            <text:p text:style-name="P720"><text:span text:style-name="T720_1">Date<text:s/>of<text:s/>last<text:s/>audited<text:s/>annual<text:s/>statement</text:span></text:p>
          </table:table-cell>
          <table:table-cell table:style-name="Cell228">
            <text:p text:style-name="P721"><text:span text:style-name="T721_1">December<text:s/>2025</text:span></text:p>
          </table:table-cell>
        </table:table-row>
      </table:table>
      <text:p text:style-name="P7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No_20_Spacing" style:display-name="No Spacing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soins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text-properties style:font-name="Times New Roman"/>
    </style:style>
    <text:list-style style:name="LS1">
      <text:list-level-style-number style:num-format="I" text:style-name="List1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9Level1" style:family="text">
      <style:text-properties style:font-name="Symbol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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i" text:style-name="List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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1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Courier New" fo:font-size="10pt" style:font-size-asian="10pt"/>
    </style:style>
    <style:style style:name="List24Level2" style:family="text">
      <style:text-properties style:font-name="Wingdings" fo:font-size="10pt" style:font-size-asian="10pt"/>
    </style:style>
    <style:style style:name="List24Level3" style:family="text">
      <style:text-properties style:font-name="Wingdings" fo:font-size="10pt" style:font-size-asian="10pt"/>
    </style:style>
    <style:style style:name="List24Level4" style:family="text">
      <style:text-properties style:font-name="Wingdings" fo:font-size="10pt" style:font-size-asian="10pt"/>
    </style:style>
    <style:style style:name="List24Level5" style:family="text">
      <style:text-properties style:font-name="Wingdings" fo:font-size="10pt" style:font-size-asian="10pt"/>
    </style:style>
    <style:style style:name="List24Level6" style:family="text">
      <style:text-properties style:font-name="Wingdings" fo:font-size="10pt" style:font-size-asian="10pt"/>
    </style:style>
    <style:style style:name="List24Level7" style:family="text">
      <style:text-properties style:font-name="Wingdings" fo:font-size="10pt" style:font-size-asian="10pt"/>
    </style:style>
    <style:style style:name="List24Level8" style:family="text">
      <style:text-properties style:font-name="Wingdings" fo:font-size="10pt" style:font-size-asian="10pt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Courier New" fo:font-size="10pt" style:font-size-asian="10pt"/>
    </style:style>
    <style:style style:name="List26Level2" style:family="text">
      <style:text-properties style:font-name="Wingdings" fo:font-size="10pt" style:font-size-asian="10pt"/>
    </style:style>
    <style:style style:name="List26Level3" style:family="text">
      <style:text-properties style:font-name="Wingdings" fo:font-size="10pt" style:font-size-asian="10pt"/>
    </style:style>
    <style:style style:name="List26Level4" style:family="text">
      <style:text-properties style:font-name="Wingdings" fo:font-size="10pt" style:font-size-asian="10pt"/>
    </style:style>
    <style:style style:name="List26Level5" style:family="text">
      <style:text-properties style:font-name="Wingdings" fo:font-size="10pt" style:font-size-asian="10pt"/>
    </style:style>
    <style:style style:name="List26Level6" style:family="text">
      <style:text-properties style:font-name="Wingdings" fo:font-size="10pt" style:font-size-asian="10pt"/>
    </style:style>
    <style:style style:name="List26Level7" style:family="text">
      <style:text-properties style:font-name="Wingdings" fo:font-size="10pt" style:font-size-asian="10pt"/>
    </style:style>
    <style:style style:name="List26Level8" style:family="text">
      <style:text-properties style:font-name="Wingdings" fo:font-size="10pt" style:font-size-asian="10pt"/>
    </style:style>
    <text:list-style style:name="LS26">
      <text:list-level-style-bullet text:bullet-char="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27Level0" style:family="text">
      <style:text-properties style:font-name="Symbol" fo:font-size="10pt" style:font-size-asian="10pt"/>
    </style:style>
    <style:style style:name="List27Level1" style:family="text">
      <style:text-properties style:font-name="Courier New" fo:font-size="10pt" style:font-size-asian="10pt"/>
    </style:style>
    <style:style style:name="List27Level2" style:family="text">
      <style:text-properties style:font-name="Wingdings" fo:font-size="10pt" style:font-size-asian="10pt"/>
    </style:style>
    <style:style style:name="List27Level3" style:family="text">
      <style:text-properties style:font-name="Wingdings" fo:font-size="10pt" style:font-size-asian="10pt"/>
    </style:style>
    <style:style style:name="List27Level4" style:family="text">
      <style:text-properties style:font-name="Wingdings" fo:font-size="10pt" style:font-size-asian="10pt"/>
    </style:style>
    <style:style style:name="List27Level5" style:family="text">
      <style:text-properties style:font-name="Wingdings" fo:font-size="10pt" style:font-size-asian="10pt"/>
    </style:style>
    <style:style style:name="List27Level6" style:family="text">
      <style:text-properties style:font-name="Wingdings" fo:font-size="10pt" style:font-size-asian="10pt"/>
    </style:style>
    <style:style style:name="List27Level7" style:family="text">
      <style:text-properties style:font-name="Wingdings" fo:font-size="10pt" style:font-size-asian="10pt"/>
    </style:style>
    <style:style style:name="List27Level8" style:family="text">
      <style:text-properties style:font-name="Wingdings" fo:font-size="10pt" style:font-size-asian="10pt"/>
    </style:style>
    <text:list-style style:name="LS27">
      <text:list-level-style-bullet text:bullet-char="" text:style-name="List2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Courier New" fo:font-size="10pt" style:font-size-asian="10pt"/>
    </style:style>
    <style:style style:name="List28Level2" style:family="text">
      <style:text-properties style:font-name="Wingdings" fo:font-size="10pt" style:font-size-asian="10pt"/>
    </style:style>
    <style:style style:name="List28Level3" style:family="text">
      <style:text-properties style:font-name="Wingdings" fo:font-size="10pt" style:font-size-asian="10pt"/>
    </style:style>
    <style:style style:name="List28Level4" style:family="text">
      <style:text-properties style:font-name="Wingdings" fo:font-size="10pt" style:font-size-asian="10pt"/>
    </style:style>
    <style:style style:name="List28Level5" style:family="text">
      <style:text-properties style:font-name="Wingdings" fo:font-size="10pt" style:font-size-asian="10pt"/>
    </style:style>
    <style:style style:name="List28Level6" style:family="text">
      <style:text-properties style:font-name="Wingdings" fo:font-size="10pt" style:font-size-asian="10pt"/>
    </style:style>
    <style:style style:name="List28Level7" style:family="text">
      <style:text-properties style:font-name="Wingdings" fo:font-size="10pt" style:font-size-asian="10pt"/>
    </style:style>
    <style:style style:name="List28Level8" style:family="text">
      <style:text-properties style:font-name="Wingdings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Courier New" fo:font-size="10pt" style:font-size-asian="10pt"/>
    </style:style>
    <style:style style:name="List29Level2" style:family="text">
      <style:text-properties style:font-name="Wingdings" fo:font-size="10pt" style:font-size-asian="10pt"/>
    </style:style>
    <style:style style:name="List29Level3" style:family="text">
      <style:text-properties style:font-name="Wingdings" fo:font-size="10pt" style:font-size-asian="10pt"/>
    </style:style>
    <style:style style:name="List29Level4" style:family="text">
      <style:text-properties style:font-name="Wingdings" fo:font-size="10pt" style:font-size-asian="10pt"/>
    </style:style>
    <style:style style:name="List29Level5" style:family="text">
      <style:text-properties style:font-name="Wingdings" fo:font-size="10pt" style:font-size-asian="10pt"/>
    </style:style>
    <style:style style:name="List29Level6" style:family="text">
      <style:text-properties style:font-name="Wingdings" fo:font-size="10pt" style:font-size-asian="10pt"/>
    </style:style>
    <style:style style:name="List29Level7" style:family="text">
      <style:text-properties style:font-name="Wingdings" fo:font-size="10pt" style:font-size-asian="10pt"/>
    </style:style>
    <style:style style:name="List29Level8" style:family="text">
      <style:text-properties style:font-name="Wingdings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Courier New" fo:font-size="10pt" style:font-size-asian="10pt"/>
    </style:style>
    <style:style style:name="List31Level2" style:family="text">
      <style:text-properties style:font-name="Wingdings" fo:font-size="10pt" style:font-size-asian="10pt"/>
    </style:style>
    <style:style style:name="List31Level3" style:family="text">
      <style:text-properties style:font-name="Wingdings" fo:font-size="10pt" style:font-size-asian="10pt"/>
    </style:style>
    <style:style style:name="List31Level4" style:family="text">
      <style:text-properties style:font-name="Wingdings" fo:font-size="10pt" style:font-size-asian="10pt"/>
    </style:style>
    <style:style style:name="List31Level5" style:family="text">
      <style:text-properties style:font-name="Wingdings" fo:font-size="10pt" style:font-size-asian="10pt"/>
    </style:style>
    <style:style style:name="List31Level6" style:family="text">
      <style:text-properties style:font-name="Wingdings" fo:font-size="10pt" style:font-size-asian="10pt"/>
    </style:style>
    <style:style style:name="List31Level7" style:family="text">
      <style:text-properties style:font-name="Wingdings" fo:font-size="10pt" style:font-size-asian="10pt"/>
    </style:style>
    <style:style style:name="List31Level8" style:family="text">
      <style:text-properties style:font-name="Wingdings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Courier New" fo:font-size="10pt" style:font-size-asian="10pt"/>
    </style:style>
    <style:style style:name="List32Level2" style:family="text">
      <style:text-properties style:font-name="Wingdings" fo:font-size="10pt" style:font-size-asian="10pt"/>
    </style:style>
    <style:style style:name="List32Level3" style:family="text">
      <style:text-properties style:font-name="Wingdings" fo:font-size="10pt" style:font-size-asian="10pt"/>
    </style:style>
    <style:style style:name="List32Level4" style:family="text">
      <style:text-properties style:font-name="Wingdings" fo:font-size="10pt" style:font-size-asian="10pt"/>
    </style:style>
    <style:style style:name="List32Level5" style:family="text">
      <style:text-properties style:font-name="Wingdings" fo:font-size="10pt" style:font-size-asian="10pt"/>
    </style:style>
    <style:style style:name="List32Level6" style:family="text">
      <style:text-properties style:font-name="Wingdings" fo:font-size="10pt" style:font-size-asian="10pt"/>
    </style:style>
    <style:style style:name="List32Level7" style:family="text">
      <style:text-properties style:font-name="Wingdings" fo:font-size="10pt" style:font-size-asian="10pt"/>
    </style:style>
    <style:style style:name="List32Level8" style:family="text">
      <style:text-properties style:font-name="Wingdings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Courier New" fo:font-size="10pt" style:font-size-asian="10pt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1Level0" style:family="text">
      <style:text-properties style:font-name="Symbol" fo:font-size="10pt" style:font-size-asian="10pt"/>
    </style:style>
    <style:style style:name="List41Level1" style:family="text">
      <style:text-properties style:font-name="Courier New" fo:font-size="10pt" style:font-size-asian="10pt"/>
    </style:style>
    <style:style style:name="List41Level2" style:family="text">
      <style:text-properties style:font-name="Wingdings" fo:font-size="10pt" style:font-size-asian="10pt"/>
    </style:style>
    <style:style style:name="List41Level3" style:family="text">
      <style:text-properties style:font-name="Wingdings" fo:font-size="10pt" style:font-size-asian="10pt"/>
    </style:style>
    <style:style style:name="List41Level4" style:family="text">
      <style:text-properties style:font-name="Wingdings" fo:font-size="10pt" style:font-size-asian="10pt"/>
    </style:style>
    <style:style style:name="List41Level5" style:family="text">
      <style:text-properties style:font-name="Wingdings" fo:font-size="10pt" style:font-size-asian="10pt"/>
    </style:style>
    <style:style style:name="List41Level6" style:family="text">
      <style:text-properties style:font-name="Wingdings" fo:font-size="10pt" style:font-size-asian="10pt"/>
    </style:style>
    <style:style style:name="List41Level7" style:family="text">
      <style:text-properties style:font-name="Wingdings" fo:font-size="10pt" style:font-size-asian="10pt"/>
    </style:style>
    <style:style style:name="List41Level8" style:family="text">
      <style:text-properties style:font-name="Wingdings" fo:font-size="10pt" style:font-size-asian="10pt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2Level0" style:family="text">
      <style:text-properties style:font-name="Symbol" fo:font-size="10pt" style:font-size-asian="10pt"/>
    </style:style>
    <style:style style:name="List42Level1" style:family="text">
      <style:text-properties style:font-name="Courier New" fo:font-size="10pt" style:font-size-asian="10pt"/>
    </style:style>
    <style:style style:name="List42Level2" style:family="text">
      <style:text-properties style:font-name="Wingdings" fo:font-size="10pt" style:font-size-asian="10pt"/>
    </style:style>
    <style:style style:name="List42Level3" style:family="text">
      <style:text-properties style:font-name="Wingdings" fo:font-size="10pt" style:font-size-asian="10pt"/>
    </style:style>
    <style:style style:name="List42Level4" style:family="text">
      <style:text-properties style:font-name="Wingdings" fo:font-size="10pt" style:font-size-asian="10pt"/>
    </style:style>
    <style:style style:name="List42Level5" style:family="text">
      <style:text-properties style:font-name="Wingdings" fo:font-size="10pt" style:font-size-asian="10pt"/>
    </style:style>
    <style:style style:name="List42Level6" style:family="text">
      <style:text-properties style:font-name="Wingdings" fo:font-size="10pt" style:font-size-asian="10pt"/>
    </style:style>
    <style:style style:name="List42Level7" style:family="text">
      <style:text-properties style:font-name="Wingdings" fo:font-size="10pt" style:font-size-asian="10pt"/>
    </style:style>
    <style:style style:name="List42Level8" style:family="text">
      <style:text-properties style:font-name="Wingdings" fo:font-size="10pt" style:font-size-asian="10pt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3Level0" style:family="text">
      <style:text-properties style:font-name="Symbol" fo:font-size="10pt" style:font-size-asian="10pt"/>
    </style:style>
    <style:style style:name="List43Level1" style:family="text">
      <style:text-properties style:font-name="Courier New" fo:font-size="10pt" style:font-size-asian="10pt"/>
    </style:style>
    <style:style style:name="List43Level2" style:family="text">
      <style:text-properties style:font-name="Wingdings" fo:font-size="10pt" style:font-size-asian="10pt"/>
    </style:style>
    <style:style style:name="List43Level3" style:family="text">
      <style:text-properties style:font-name="Wingdings" fo:font-size="10pt" style:font-size-asian="10pt"/>
    </style:style>
    <style:style style:name="List43Level4" style:family="text">
      <style:text-properties style:font-name="Wingdings" fo:font-size="10pt" style:font-size-asian="10pt"/>
    </style:style>
    <style:style style:name="List43Level5" style:family="text">
      <style:text-properties style:font-name="Wingdings" fo:font-size="10pt" style:font-size-asian="10pt"/>
    </style:style>
    <style:style style:name="List43Level6" style:family="text">
      <style:text-properties style:font-name="Wingdings" fo:font-size="10pt" style:font-size-asian="10pt"/>
    </style:style>
    <style:style style:name="List43Level7" style:family="text">
      <style:text-properties style:font-name="Wingdings" fo:font-size="10pt" style:font-size-asian="10pt"/>
    </style:style>
    <style:style style:name="List43Level8" style:family="text">
      <style:text-properties style:font-name="Wingdings" fo:font-size="10pt" style:font-size-asian="10pt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4Level0" style:family="text">
      <style:text-properties style:font-name="Symbol" fo:font-size="10pt" style:font-size-asian="10pt"/>
    </style:style>
    <style:style style:name="List44Level1" style:family="text">
      <style:text-properties style:font-name="Courier New" fo:font-size="10pt" style:font-size-asian="10pt"/>
    </style:style>
    <style:style style:name="List44Level2" style:family="text">
      <style:text-properties style:font-name="Wingdings" fo:font-size="10pt" style:font-size-asian="10pt"/>
    </style:style>
    <style:style style:name="List44Level3" style:family="text">
      <style:text-properties style:font-name="Wingdings" fo:font-size="10pt" style:font-size-asian="10pt"/>
    </style:style>
    <style:style style:name="List44Level4" style:family="text">
      <style:text-properties style:font-name="Wingdings" fo:font-size="10pt" style:font-size-asian="10pt"/>
    </style:style>
    <style:style style:name="List44Level5" style:family="text">
      <style:text-properties style:font-name="Wingdings" fo:font-size="10pt" style:font-size-asian="10pt"/>
    </style:style>
    <style:style style:name="List44Level6" style:family="text">
      <style:text-properties style:font-name="Wingdings" fo:font-size="10pt" style:font-size-asian="10pt"/>
    </style:style>
    <style:style style:name="List44Level7" style:family="text">
      <style:text-properties style:font-name="Wingdings" fo:font-size="10pt" style:font-size-asian="10pt"/>
    </style:style>
    <style:style style:name="List44Level8" style:family="text">
      <style:text-properties style:font-name="Wingdings" fo:font-size="10pt" style:font-size-asian="10pt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5Level0" style:family="text">
      <style:text-properties fo:font-weight="bold" style:font-weight-asian="bold"/>
    </style:style>
    <text:list-style style:name="LS45">
      <text:list-level-style-number style:num-format="1" text:start-value="2" text:style-name="List4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301505 - KISP 2026 Annual Review</dc:title>
    <meta:initial-creator/>
    <meta:creation-date>2026-07-03T06:12:00</meta:creation-date>
    <dc:creator>Mary Kihara</dc:creator>
    <dc:date>2026-07-03T06:13:00</dc:date>
    <meta:editing-cycles>2</meta:editing-cycles>
    <meta:document-statistic meta:page-count="27" meta:paragraph-count="580" meta:row-count="2007" meta:word-count="14073" meta:character-count="103842" meta:non-whitespace-character-count="90349"/>
    <meta:user-defined meta:name="ContentTypeId">0x010100A9E804AD2130B047BEB1B1355903FA590700EECA4860F6C2CB44B2460E1956B04C0B</meta:user-defined>
  </office:meta>
</office:document-meta>
</file>