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&quot;Courier New&quot;" svg:font-family="&quot;Courier New&quot;" style:font-family-generic="roman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libri" svg:font-family="Calibri" style:font-pitch="variable" style:font-family-generic="swiss"/>
    <style:font-face style:name="Poppins" svg:font-family="Poppins" style:font-pitch="variable"/>
    <style:font-face style:name="Apple Color Emoji" svg:font-family="Apple Color Emoji" style:font-pitch="variable"/>
    <style:font-face style:name="游明朝" svg:font-family="游明朝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4.978cm"/>
    </style:style>
    <style:style style:name="Column2" style:family="table-column">
      <style:table-column-properties style:column-width="4.516cm"/>
    </style:style>
    <style:style style:name="Column3" style:family="table-column">
      <style:table-column-properties style:column-width="6.4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line-height="100%" fo:margin-bottom="0cm"/>
    </style:style>
    <style:style style:name="T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text-align="justify"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5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>
      <style:paragraph-properties fo:text-align="justify"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7_2" style:family="text">
      <style:text-properties style:font-name="Arial" fo:font-size="11pt" style:font-name-asian="Times New Roman" style:font-size-asian="11pt" style:font-name-complex="Arial" style:font-size-complex="11pt" fo:language="fr" fo:language-asian="en" fo:language-complex="ar" fo:country="FR" fo:country-asian="GB" fo:country-complex="SA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00%" fo:margin-bottom="0cm"/>
    </style:style>
    <style:style style:name="T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0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11" style:family="paragraph" style:parent-style-name="Heading_20_1"/>
    <style:style style:name="T11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4.032cm"/>
    </style:style>
    <style:style style:name="Column5" style:family="table-column">
      <style:table-column-properties style:column-width="0.466cm"/>
    </style:style>
    <style:style style:name="Column6" style:family="table-column">
      <style:table-column-properties style:column-width="1.783cm"/>
    </style:style>
    <style:style style:name="Column7" style:family="table-column">
      <style:table-column-properties style:column-width="2.168cm"/>
    </style:style>
    <style:style style:name="Column8" style:family="table-column">
      <style:table-column-properties style:column-width="0.644cm"/>
    </style:style>
    <style:style style:name="Column9" style:family="table-column">
      <style:table-column-properties style:column-width="1.362cm"/>
    </style:style>
    <style:style style:name="Column10" style:family="table-column">
      <style:table-column-properties style:column-width="1.36cm"/>
    </style:style>
    <style:style style:name="Column11" style:family="table-column">
      <style:table-column-properties style:column-width="1.36cm"/>
    </style:style>
    <style:style style:name="Column12" style:family="table-column">
      <style:table-column-properties style:column-width="1.36cm"/>
    </style:style>
    <style:style style:name="Column13" style:family="table-column">
      <style:table-column-properties style:column-width="1.369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 fo:margin-bottom="0cm"/>
    </style:style>
    <style:style style:name="T40_1" style:family="text"/>
    <style:style style:name="T40_2" style:family="text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1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00%" fo:margin-bottom="0cm"/>
    </style:style>
    <style:style style:name="T43_1" style:family="text"/>
    <style:style style:name="T43_2" style:family="text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45" style:family="paragraph" style:parent-style-name="Heading_20_1"/>
    <style:style style:name="T45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46" style:family="paragraph" style:parent-style-name="Normal">
      <style:paragraph-properties fo:text-align="justify" fo:line-height="108%" fo:margin-bottom="0.282cm" fo:margin-left="0.635cm"/>
    </style:style>
    <style:style style:name="T46_1" style:family="text">
      <style:text-properties fo:font-size="11pt" style:font-name-asian="Arial" style:font-size-asian="11pt" style:font-name-complex="Arial" style:font-size-complex="11pt"/>
    </style:style>
    <style:style style:name="T46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46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46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6_5" style:family="text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47" style:family="paragraph" style:parent-style-name="List_20_Paragraph">
      <style:paragraph-properties fo:text-align="justify" fo:margin-left="0.635cm"/>
    </style:style>
    <style:style style:name="T47_1" style:family="text">
      <style:text-properties fo:font-size="8pt" style:font-size-asian="8pt" style:font-name-complex="Arial" style:font-size-complex="8pt"/>
    </style:style>
    <style:style style:name="T47_2" style:family="text">
      <style:text-properties fo:font-style="italic" style:font-style-asian="italic" style:font-style-complex="italic" fo:font-size="8pt" style:font-size-asian="8pt" style:font-name-complex="Arial" style:font-size-complex="8pt"/>
    </style:style>
    <style:style style:name="T47_3" style:family="text">
      <style:text-properties fo:font-size="8pt" style:font-size-asian="8pt" style:font-name-complex="Arial" style:font-size-complex="8pt"/>
    </style:style>
    <style:style style:name="T47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47_5" style:family="text">
      <style:text-properties fo:font-size="11pt" style:font-name-asian="Arial" style:font-size-asian="11pt" style:font-name-complex="Arial" style:font-size-complex="11pt"/>
    </style:style>
    <style:style style:name="P48" style:family="paragraph" style:parent-style-name="Normal">
      <style:paragraph-properties fo:text-align="justify" fo:line-height="108%" fo:margin-bottom="0.282cm" fo:margin-left="0.635cm"/>
    </style:style>
    <style:style style:name="T48_1" style:family="text">
      <style:text-properties fo:font-size="11pt" style:font-name-asian="Arial" style:font-size-asian="11pt" style:font-name-complex="Arial" style:font-size-complex="11pt"/>
    </style:style>
    <style:style style:name="T48_2" style:family="text">
      <style:text-properties fo:font-size="11pt" style:font-name-asian="Arial" style:font-size-asian="11pt" style:font-name-complex="Arial" style:font-size-complex="11pt"/>
    </style:style>
    <style:style style:name="T48_3" style:family="text">
      <style:text-properties fo:font-size="11pt" style:font-name-asian="Arial" style:font-size-asian="11pt" style:font-name-complex="Arial" style:font-size-complex="11pt"/>
    </style:style>
    <style:style style:name="T48_4" style:family="text">
      <style:text-properties fo:font-size="11pt" style:font-name-asian="Arial" style:font-size-asian="11pt" style:font-name-complex="Arial" style:font-size-complex="11pt"/>
    </style:style>
    <style:style style:name="T48_5" style:family="text">
      <style:text-properties fo:font-size="11pt" style:font-name-asian="Arial" style:font-size-asian="11pt" style:font-name-complex="Arial" style:font-size-complex="11pt"/>
    </style:style>
    <style:style style:name="T48_6" style:family="text">
      <style:text-properties fo:font-size="11pt" style:font-name-asian="Arial" style:font-size-asian="11pt" style:font-name-complex="Arial" style:font-size-complex="11pt"/>
    </style:style>
    <style:style style:name="T48_7" style:family="text">
      <style:text-properties fo:font-size="11pt" style:font-name-asian="Arial" style:font-size-asian="11pt" style:font-name-complex="Arial" style:font-size-complex="11pt"/>
    </style:style>
    <style:style style:name="P49" style:family="paragraph" style:parent-style-name="List_20_Paragraph">
      <style:paragraph-properties fo:text-align="justify" fo:line-height="115%" fo:margin-bottom="0.282cm" fo:margin-left="0.635cm"/>
    </style:style>
    <style:style style:name="T49_1" style:family="text">
      <style:text-properties fo:font-size="11pt" style:font-name-asian="Arial" style:font-size-asian="11pt" style:font-name-complex="Arial" style:font-size-complex="11pt"/>
    </style:style>
    <style:style style:name="T49_2" style:family="text">
      <style:text-properties fo:font-size="11pt" style:font-name-asian="Arial" style:font-size-asian="11pt" style:font-name-complex="Arial" style:font-size-complex="11pt"/>
    </style:style>
    <style:style style:name="T49_3" style:family="text">
      <style:text-properties fo:font-size="11pt" style:font-name-asian="Arial" style:font-size-asian="11pt" style:font-name-complex="Arial" style:font-size-complex="11pt"/>
    </style:style>
    <style:style style:name="T49_4" style:family="text">
      <style:text-properties fo:font-size="11pt" style:font-name-asian="Arial" style:font-size-asian="11pt" style:font-name-complex="Arial" style:font-size-complex="11pt"/>
    </style:style>
    <style:style style:name="T49_5" style:family="text">
      <style:text-properties fo:font-size="11pt" style:font-name-asian="Arial" style:font-size-asian="11pt" style:font-name-complex="Arial" style:font-size-complex="11pt"/>
    </style:style>
    <style:style style:name="P50" style:family="paragraph" style:parent-style-name="Heading_20_2"/>
    <style:style style:name="T50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51" style:family="paragraph" style:parent-style-name="List_20_Paragraph">
      <style:paragraph-properties fo:text-align="justify" fo:line-height="108%" fo:margin-bottom="0.282cm" fo:margin-left="0.635cm"/>
    </style:style>
    <style:style style:name="T51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51_6" style:family="text">
      <style:text-properties fo:font-size="11pt" style:font-name-asian="Arial" style:font-size-asian="11pt" style:font-name-complex="Arial" style:font-size-complex="11pt" fo:language="en" fo:country="US"/>
    </style:style>
    <style:style style:name="P52" style:family="paragraph" style:parent-style-name="List_20_Paragraph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T52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 style:text-underline-style="solid" style:text-underline-color="font-color"/>
    </style:style>
    <style:style style:name="T52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52_3" style:family="text">
      <style:text-properties fo:font-size="11pt" style:font-name-asian="Arial" style:font-size-asian="11pt" style:font-name-complex="Arial" style:font-size-complex="11pt"/>
    </style:style>
    <style:style style:name="P53" style:family="paragraph" style:parent-style-name="List_20_Paragraph">
      <style:paragraph-properties fo:text-align="justify"/>
    </style:style>
    <style:style style:name="T53_1" style:family="text">
      <style:text-properties fo:font-size="11pt" style:font-size-asian="11pt" style:font-size-complex="11pt" fo:language="en" fo:country="US" fo:font-weight="bold" style:font-weight-asian="bold" style:font-weight-complex="bold" style:text-underline-style="solid" style:text-underline-color="font-color"/>
    </style:style>
    <style:style style:name="T53_2" style:family="text">
      <style:text-properties fo:font-size="11pt" style:font-size-asian="11pt" style:font-size-complex="11pt" fo:language="en" fo:country="US" fo:font-weight="bold" style:font-weight-asian="bold" style:font-weight-complex="bold" style:text-underline-style="solid" style:text-underline-color="font-color"/>
    </style:style>
    <style:style style:name="T53_3" style:family="text">
      <style:text-properties fo:font-size="11pt" style:font-size-asian="11pt" style:font-size-complex="11pt" fo:language="en" fo:country="US" fo:font-weight="bold" style:font-weight-asian="bold" style:font-weight-complex="bold" style:text-underline-style="solid" style:text-underline-color="font-color"/>
    </style:style>
    <style:style style:name="T53_4" style:family="text">
      <style:text-properties fo:font-size="11pt" style:font-size-asian="11pt" style:font-size-complex="11pt" fo:language="en" fo:country="US" fo:font-weight="bold" style:font-weight-asian="bold" style:font-weight-complex="bold"/>
    </style:style>
    <style:style style:name="T53_5" style:family="text">
      <style:text-properties fo:font-size="11pt" style:font-size-asian="11pt" style:font-size-complex="11pt"/>
    </style:style>
    <style:style style:name="P54" style:family="paragraph" style:parent-style-name="List_20_Paragraph">
      <style:paragraph-properties fo:text-align="justify" fo:line-height="115%"/>
    </style:style>
    <style:style style:name="T54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 style:text-underline-style="solid" style:text-underline-color="font-color"/>
    </style:style>
    <style:style style:name="T54_2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 style:text-underline-style="solid" style:text-underline-color="font-color"/>
    </style:style>
    <style:style style:name="T54_3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54_4" style:family="text">
      <style:text-properties fo:font-size="11pt" style:font-name-asian="Arial" style:font-size-asian="11pt" style:font-name-complex="Arial" style:font-size-complex="11pt"/>
    </style:style>
    <style:style style:name="T54_5" style:family="text">
      <style:text-properties fo:font-size="11pt" style:font-name-asian="Arial" style:font-size-asian="11pt" style:font-name-complex="Arial" style:font-size-complex="11pt"/>
    </style:style>
    <style:style style:name="T54_6" style:family="text">
      <style:text-properties fo:font-size="11pt" style:font-name-asian="Arial" style:font-size-asian="11pt" style:font-name-complex="Arial" style:font-size-complex="11pt"/>
    </style:style>
    <style:style style:name="T54_7" style:family="text">
      <style:text-properties fo:font-size="11pt" style:font-name-asian="Arial" style:font-size-asian="11pt" style:font-name-complex="Arial" style:font-size-complex="11pt"/>
    </style:style>
    <style:style style:name="T54_8" style:family="text">
      <style:text-properties fo:font-size="11pt" style:font-name-asian="Arial" style:font-size-asian="11pt" style:font-name-complex="Arial" style:font-size-complex="11pt"/>
    </style:style>
    <style:style style:name="T54_9" style:family="text">
      <style:text-properties fo:font-size="11pt" style:font-name-asian="Arial" style:font-size-asian="11pt" style:font-name-complex="Arial" style:font-size-complex="11pt"/>
    </style:style>
    <style:style style:name="T54_10" style:family="text">
      <style:text-properties fo:font-size="11pt" style:font-name-asian="Arial" style:font-size-asian="11pt" style:font-name-complex="Arial" style:font-size-complex="11pt"/>
    </style:style>
    <style:style style:name="P55" style:family="paragraph" style:parent-style-name="Normal">
      <style:paragraph-properties fo:text-align="justify" fo:line-height="115%"/>
    </style:style>
    <style:style style:name="T55_1" style:family="text">
      <style:text-properties fo:font-size="11pt" style:font-name-asian="Arial" style:font-size-asian="11pt" style:font-name-complex="Arial" style:font-size-complex="11pt"/>
    </style:style>
    <style:style style:name="T55_2" style:family="text">
      <style:text-properties fo:font-size="11pt" style:font-name-asian="Arial" style:font-size-asian="11pt" style:font-name-complex="Arial" style:font-size-complex="11pt"/>
    </style:style>
    <style:style style:name="P56" style:family="paragraph" style:parent-style-name="Heading_20_2"/>
    <style:style style:name="T56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57" style:family="paragraph" style:parent-style-name="Normal">
      <style:paragraph-properties fo:text-align="justify" fo:line-height="107%"/>
    </style:style>
    <style:style style:name="T57_1" style:family="text">
      <style:text-properties fo:font-size="11pt" style:font-name-asian="Arial" style:font-size-asian="11pt" style:font-name-complex="Arial" style:font-size-complex="11pt"/>
    </style:style>
    <style:style style:name="T5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7_3" style:family="text">
      <style:text-properties fo:font-size="11pt" style:font-name-asian="Arial" style:font-size-asian="11pt" style:font-name-complex="Arial" style:font-size-complex="11pt"/>
    </style:style>
    <style:style style:name="T57_4" style:family="text">
      <style:text-properties fo:font-size="11pt" style:font-name-asian="Arial" style:font-size-asian="11pt" style:font-name-complex="Arial" style:font-size-complex="11pt"/>
    </style:style>
    <style:style style:name="T57_5" style:family="text">
      <style:text-properties fo:font-size="11pt" style:font-name-asian="Arial" style:font-size-asian="11pt" style:font-name-complex="Arial" style:font-size-complex="11pt"/>
    </style:style>
    <style:style style:name="P58" style:family="paragraph" style:parent-style-name="Normal">
      <style:paragraph-properties fo:text-align="justify" fo:line-height="107%"/>
      <style:text-properties fo:font-size="11pt" style:font-name-asian="Arial" style:font-size-asian="11pt" style:font-name-complex="Arial" style:font-size-complex="11pt"/>
    </style:style>
    <style:style style:name="P59" style:family="paragraph" style:parent-style-name="Normal">
      <style:paragraph-properties fo:text-align="justify" fo:line-height="107%"/>
    </style:style>
    <style:style style:name="T59_1" style:family="text">
      <style:text-properties fo:font-size="11pt" style:font-name-asian="Arial" style:font-size-asian="11pt" style:font-name-complex="Arial" style:font-size-complex="11pt"/>
    </style:style>
    <style:style style:name="T59_2" style:family="text">
      <style:text-properties fo:font-size="11pt" style:font-name-asian="Arial" style:font-size-asian="11pt" style:font-name-complex="Arial" style:font-size-complex="11pt"/>
    </style:style>
    <style:style style:name="T59_3" style:family="text">
      <style:text-properties fo:font-size="11pt" style:font-name-asian="Arial" style:font-size-asian="11pt" style:font-name-complex="Arial" style:font-size-complex="11pt"/>
    </style:style>
    <style:style style:name="T59_4" style:family="text">
      <style:text-properties fo:font-size="11pt" style:font-name-asian="Arial" style:font-size-asian="11pt" style:font-name-complex="Arial" style:font-size-complex="11pt"/>
    </style:style>
    <style:style style:name="T59_5" style:family="text">
      <style:text-properties fo:font-size="11pt" style:font-name-asian="Arial" style:font-size-asian="11pt" style:font-name-complex="Arial" style:font-size-complex="11pt"/>
    </style:style>
    <style:style style:name="T59_6" style:family="text">
      <style:text-properties fo:font-size="11pt" style:font-name-asian="Arial" style:font-size-asian="11pt" style:font-name-complex="Arial" style:font-size-complex="11pt"/>
    </style:style>
    <style:style style:name="T59_7" style:family="text">
      <style:text-properties fo:font-size="11pt" style:font-name-asian="Arial" style:font-size-asian="11pt" style:font-name-complex="Arial" style:font-size-complex="11pt"/>
    </style:style>
    <style:style style:name="T59_8" style:family="text">
      <style:text-properties fo:font-size="11pt" style:font-name-asian="Arial" style:font-size-asian="11pt" style:font-name-complex="Arial" style:font-size-complex="11pt"/>
    </style:style>
    <style:style style:name="T59_9" style:family="text">
      <style:text-properties fo:font-size="11pt" style:font-name-asian="Arial" style:font-size-asian="11pt" style:font-name-complex="Arial" style:font-size-complex="11pt"/>
    </style:style>
    <style:style style:name="T59_10" style:family="text">
      <style:text-properties fo:font-size="11pt" style:font-name-asian="Arial" style:font-size-asian="11pt" style:font-name-complex="Arial" style:font-size-complex="11pt"/>
    </style:style>
    <style:style style:name="T59_11" style:family="text">
      <style:text-properties fo:font-size="11pt" style:font-name-asian="Arial" style:font-size-asian="11pt" style:font-name-complex="Arial" style:font-size-complex="11pt"/>
    </style:style>
    <style:style style:name="T59_12" style:family="text">
      <style:text-properties fo:font-size="11pt" style:font-name-asian="Arial" style:font-size-asian="11pt" style:font-name-complex="Arial" style:font-size-complex="11pt"/>
    </style:style>
    <style:style style:name="T59_13" style:family="text">
      <style:text-properties fo:font-size="11pt" style:font-name-asian="Arial" style:font-size-asian="11pt" style:font-name-complex="Arial" style:font-size-complex="11pt"/>
    </style:style>
    <style:style style:name="T59_14" style:family="text">
      <style:text-properties fo:font-size="11pt" style:font-name-asian="Arial" style:font-size-asian="11pt" style:font-name-complex="Arial" style:font-size-complex="11pt"/>
    </style:style>
    <style:style style:name="T59_15" style:family="text">
      <style:text-properties fo:font-size="11pt" style:font-name-asian="Arial" style:font-size-asian="11pt" style:font-name-complex="Arial" style:font-size-complex="11pt"/>
    </style:style>
    <style:style style:name="T59_16" style:family="text">
      <style:text-properties fo:font-size="11pt" style:font-name-asian="Arial" style:font-size-asian="11pt" style:font-name-complex="Arial" style:font-size-complex="11pt"/>
    </style:style>
    <style:style style:name="T59_17" style:family="text">
      <style:text-properties fo:font-size="11pt" style:font-name-asian="Arial" style:font-size-asian="11pt" style:font-name-complex="Arial" style:font-size-complex="11pt"/>
    </style:style>
    <style:style style:name="T59_18" style:family="text">
      <style:text-properties fo:font-size="11pt" style:font-name-asian="Arial" style:font-size-asian="11pt" style:font-name-complex="Arial" style:font-size-complex="11pt"/>
    </style:style>
    <style:style style:name="T59_19" style:family="text">
      <style:text-properties fo:font-size="11pt" style:font-name-asian="Arial" style:font-size-asian="11pt" style:font-name-complex="Arial" style:font-size-complex="11pt"/>
    </style:style>
    <style:style style:name="T59_20" style:family="text">
      <style:text-properties fo:font-size="11pt" style:font-name-asian="Arial" style:font-size-asian="11pt" style:font-name-complex="Arial" style:font-size-complex="11pt"/>
    </style:style>
    <style:style style:name="T59_21" style:family="text">
      <style:text-properties fo:font-size="11pt" style:font-name-asian="Arial" style:font-size-asian="11pt" style:font-name-complex="Arial" style:font-size-complex="11pt"/>
    </style:style>
    <style:style style:name="T59_22" style:family="text">
      <style:text-properties fo:font-size="11pt" style:font-name-asian="Arial" style:font-size-asian="11pt" style:font-name-complex="Arial" style:font-size-complex="11pt"/>
    </style:style>
    <style:style style:name="T59_23" style:family="text">
      <style:text-properties fo:font-size="11pt" style:font-name-asian="Arial" style:font-size-asian="11pt" style:font-name-complex="Arial" style:font-size-complex="11pt"/>
    </style:style>
    <style:style style:name="T59_24" style:family="text">
      <style:text-properties fo:font-size="11pt" style:font-name-asian="Arial" style:font-size-asian="11pt" style:font-name-complex="Arial" style:font-size-complex="11pt"/>
    </style:style>
    <style:style style:name="P60" style:family="paragraph" style:parent-style-name="Normal">
      <style:paragraph-properties fo:text-align="justify" fo:line-height="107%"/>
      <style:text-properties fo:font-size="11pt" style:font-name-asian="Arial" style:font-size-asian="11pt" style:font-name-complex="Arial" style:font-size-complex="11pt"/>
    </style:style>
    <style:style style:name="P61" style:family="paragraph" style:parent-style-name="Normal">
      <style:paragraph-properties fo:text-align="justify" fo:line-height="107%"/>
    </style:style>
    <style:style style:name="T61_1" style:family="text">
      <style:text-properties fo:font-size="11pt" style:font-name-asian="Arial" style:font-size-asian="11pt" style:font-name-complex="Arial" style:font-size-complex="11pt"/>
    </style:style>
    <style:style style:name="T61_2" style:family="text">
      <style:text-properties fo:font-size="11pt" style:font-name-asian="Arial" style:font-size-asian="11pt" style:font-name-complex="Arial" style:font-size-complex="11pt"/>
    </style:style>
    <style:style style:name="T61_3" style:family="text">
      <style:text-properties fo:font-size="11pt" style:font-name-asian="Arial" style:font-size-asian="11pt" style:font-name-complex="Arial" style:font-size-complex="11pt"/>
    </style:style>
    <style:style style:name="T61_4" style:family="text">
      <style:text-properties fo:font-size="11pt" style:font-name-asian="Arial" style:font-size-asian="11pt" style:font-name-complex="Arial" style:font-size-complex="11pt"/>
    </style:style>
    <style:style style:name="T61_5" style:family="text">
      <style:text-properties fo:font-size="11pt" style:font-name-asian="Arial" style:font-size-asian="11pt" style:font-name-complex="Arial" style:font-size-complex="11pt"/>
    </style:style>
    <style:style style:name="T61_6" style:family="text">
      <style:text-properties fo:font-size="11pt" style:font-name-asian="Arial" style:font-size-asian="11pt" style:font-name-complex="Arial" style:font-size-complex="11pt"/>
    </style:style>
    <style:style style:name="T61_7" style:family="text">
      <style:text-properties fo:font-size="11pt" style:font-name-asian="Arial" style:font-size-asian="11pt" style:font-name-complex="Arial" style:font-size-complex="11pt"/>
    </style:style>
    <style:style style:name="T61_8" style:family="text">
      <style:text-properties fo:font-size="11pt" style:font-name-asian="Arial" style:font-size-asian="11pt" style:font-name-complex="Arial" style:font-size-complex="11pt"/>
    </style:style>
    <style:style style:name="T61_9" style:family="text">
      <style:text-properties fo:font-size="11pt" style:font-name-asian="Arial" style:font-size-asian="11pt" style:font-name-complex="Arial" style:font-size-complex="11pt"/>
    </style:style>
    <style:style style:name="T61_10" style:family="text">
      <style:text-properties fo:font-size="11pt" style:font-name-asian="Arial" style:font-size-asian="11pt" style:font-name-complex="Arial" style:font-size-complex="11pt"/>
    </style:style>
    <style:style style:name="T61_11" style:family="text">
      <style:text-properties fo:font-size="11pt" style:font-name-asian="Arial" style:font-size-asian="11pt" style:font-name-complex="Arial" style:font-size-complex="11pt"/>
    </style:style>
    <style:style style:name="T61_12" style:family="text">
      <style:text-properties fo:font-size="11pt" style:font-name-asian="Arial" style:font-size-asian="11pt" style:font-name-complex="Arial" style:font-size-complex="11pt"/>
    </style:style>
    <style:style style:name="T61_13" style:family="text">
      <style:text-properties fo:font-size="11pt" style:font-name-asian="Arial" style:font-size-asian="11pt" style:font-name-complex="Arial" style:font-size-complex="11pt"/>
    </style:style>
    <style:style style:name="T61_14" style:family="text">
      <style:text-properties fo:font-size="11pt" style:font-name-asian="Arial" style:font-size-asian="11pt" style:font-name-complex="Arial" style:font-size-complex="11pt"/>
    </style:style>
    <style:style style:name="T61_15" style:family="text">
      <style:text-properties fo:font-size="11pt" style:font-name-asian="Arial" style:font-size-asian="11pt" style:font-name-complex="Arial" style:font-size-complex="11pt"/>
    </style:style>
    <style:style style:name="T61_16" style:family="text">
      <style:text-properties fo:font-size="11pt" style:font-name-asian="Arial" style:font-size-asian="11pt" style:font-name-complex="Arial" style:font-size-complex="11pt"/>
    </style:style>
    <style:style style:name="T61_17" style:family="text">
      <style:text-properties fo:font-size="11pt" style:font-name-asian="Arial" style:font-size-asian="11pt" style:font-name-complex="Arial" style:font-size-complex="11pt"/>
    </style:style>
    <style:style style:name="T61_18" style:family="text">
      <style:text-properties fo:font-size="11pt" style:font-name-asian="Arial" style:font-size-asian="11pt" style:font-name-complex="Arial" style:font-size-complex="11pt"/>
    </style:style>
    <style:style style:name="T61_19" style:family="text">
      <style:text-properties fo:font-size="11pt" style:font-name-asian="Arial" style:font-size-asian="11pt" style:font-name-complex="Arial" style:font-size-complex="11pt"/>
    </style:style>
    <style:style style:name="P62" style:family="paragraph" style:parent-style-name="Normal">
      <style:paragraph-properties fo:text-align="justify" fo:line-height="107%"/>
      <style:text-properties fo:font-size="11pt" style:font-name-asian="Arial" style:font-size-asian="11pt" style:font-name-complex="Arial" style:font-size-complex="11pt"/>
    </style:style>
    <style:style style:name="P63" style:family="paragraph" style:parent-style-name="Normal">
      <style:paragraph-properties fo:text-align="justify" fo:line-height="107%"/>
    </style:style>
    <style:style style:name="T63_1" style:family="text">
      <style:text-properties fo:font-size="11pt" style:font-size-asian="11pt" style:font-size-complex="11pt"/>
    </style:style>
    <style:style style:name="P64" style:family="paragraph" style:parent-style-name="Normal">
      <style:paragraph-properties fo:text-align="justify" fo:line-height="107%"/>
      <style:text-properties fo:language-asian="en" fo:country-asian="GB"/>
    </style:style>
    <style:style style:name="P65" style:family="paragraph" style:parent-style-name="Normal">
      <style:paragraph-properties fo:text-align="justify" fo:line-height="107%"/>
    </style:style>
    <style:style style:name="T65_1" style:family="text">
      <style:text-properties fo:font-size="11pt" style:font-size-asian="11pt" style:font-size-complex="11pt"/>
    </style:style>
    <style:style style:name="T65_2" style:family="text">
      <style:text-properties fo:font-size="11pt" style:font-size-asian="11pt" style:font-size-complex="11pt"/>
    </style:style>
    <style:style style:name="T65_3" style:family="text">
      <style:text-properties fo:font-size="11pt" style:font-size-asian="11pt" style:font-size-complex="11pt"/>
    </style:style>
    <style:style style:name="T65_4" style:family="text">
      <style:text-properties fo:font-size="11pt" style:font-size-asian="11pt" style:font-size-complex="11pt"/>
    </style:style>
    <style:style style:name="T65_5" style:family="text">
      <style:text-properties fo:font-size="11pt" style:font-size-asian="11pt" style:font-size-complex="11pt"/>
    </style:style>
    <style:style style:name="P66" style:family="paragraph" style:parent-style-name="Heading_20_2"/>
    <style:style style:name="T66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7" style:family="paragraph" style:parent-style-name="List_20_Paragraph">
      <style:paragraph-properties fo:text-align="justify"/>
    </style:style>
    <style:style style:name="T67_1" style:family="text">
      <style:text-properties fo:font-size="11pt" style:font-size-asian="11pt" style:font-size-complex="11pt" fo:font-weight="bold" style:font-weight-asian="bold" style:font-weight-complex="bold"/>
    </style:style>
    <style:style style:name="T67_2" style:family="text">
      <style:text-properties fo:font-size="11pt" style:font-size-asian="11pt" style:font-size-complex="11pt"/>
    </style:style>
    <style:style style:name="P68" style:family="paragraph" style:parent-style-name="List_20_Paragraph">
      <style:paragraph-properties fo:text-align="justify"/>
      <style:text-properties fo:language-asian="en" fo:country-asian="GB"/>
    </style:style>
    <style:style style:name="P69" style:family="paragraph" style:parent-style-name="List_20_Paragraph">
      <style:paragraph-properties fo:text-align="justify" fo:line-height="115%"/>
    </style:style>
    <style:style style:name="T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9_2" style:family="text">
      <style:text-properties fo:font-size="11pt" style:font-size-asian="11pt" style:font-name-complex="Arial" style:font-size-complex="11pt"/>
    </style:style>
    <style:style style:name="T69_3" style:family="text">
      <style:text-properties fo:font-size="11pt" style:font-size-asian="11pt" style:font-name-complex="Arial" style:font-size-complex="11pt"/>
    </style:style>
    <style:style style:name="T69_4" style:family="text">
      <style:text-properties fo:font-size="11pt" style:font-size-asian="11pt" style:font-name-complex="Arial" style:font-size-complex="11pt"/>
    </style:style>
    <style:style style:name="T69_5" style:family="text">
      <style:text-properties fo:font-size="11pt" style:font-size-asian="11pt" style:font-name-complex="Arial" style:font-size-complex="11pt"/>
    </style:style>
    <style:style style:name="T69_6" style:family="text" style:parent-style-name="List_20_Paragraph">
      <style:text-properties fo:font-size="11pt" style:font-size-asian="11pt" style:font-name-complex="Arial" style:font-size-complex="11pt"/>
    </style:style>
    <style:style style:name="P70" style:family="paragraph" style:parent-style-name="Footnote_20_text"/>
    <style:style style:name="T70_1" style:family="text">
      <style:text-properties fo:font-size="8pt" style:font-size-asian="8pt" style:font-size-complex="8pt"/>
    </style:style>
    <style:style style:name="T70_2" style:family="text">
      <style:text-properties fo:font-size="11pt" style:font-size-asian="11pt" style:font-name-complex="Arial" style:font-size-complex="11pt"/>
    </style:style>
    <style:style style:name="T70_3" style:family="text" style:parent-style-name="List_20_Paragraph">
      <style:text-properties fo:font-size="11pt" style:font-size-asian="11pt" style:font-name-complex="Arial" style:font-size-complex="11pt"/>
    </style:style>
    <style:style style:name="P71" style:family="paragraph" style:parent-style-name="Footnote_20_text"/>
    <style:style style:name="T71_1" style:family="text">
      <style:text-properties fo:font-size="8pt" style:font-size-asian="8pt" style:font-size-complex="8pt"/>
    </style:style>
    <style:style style:name="P72" style:family="paragraph" style:parent-style-name="Footnote_20_text">
      <style:text-properties fo:language="en" fo:country="US"/>
    </style:style>
    <style:style style:name="T72_1" style:family="text">
      <style:text-properties fo:font-size="11pt" style:font-size-asian="11pt" style:font-name-complex="Arial" style:font-size-complex="11pt"/>
    </style:style>
    <style:style style:name="T72_2" style:family="text">
      <style:text-properties fo:font-size="11pt" style:font-size-asian="11pt" style:font-name-complex="Arial" style:font-size-complex="11pt"/>
    </style:style>
    <style:style style:name="T72_3" style:family="text">
      <style:text-properties fo:font-size="11pt" style:font-size-asian="11pt" style:font-name-complex="Arial" style:font-size-complex="11pt"/>
    </style:style>
    <style:style style:name="T72_4" style:family="text">
      <style:text-properties fo:font-size="11pt" style:font-size-asian="11pt" style:font-name-complex="Arial" style:font-size-complex="11pt"/>
    </style:style>
    <style:style style:name="T72_5" style:family="text">
      <style:text-properties fo:font-size="11pt" style:font-size-asian="11pt" style:font-name-complex="Arial" style:font-size-complex="11pt"/>
    </style:style>
    <style:style style:name="T72_6" style:family="text">
      <style:text-properties fo:font-size="11pt" style:font-size-asian="11pt" style:font-name-complex="Arial" style:font-size-complex="11pt"/>
    </style:style>
    <style:style style:name="T72_7" style:family="text">
      <style:text-properties fo:font-size="11pt" style:font-size-asian="11pt" style:font-name-complex="Arial" style:font-size-complex="11pt"/>
    </style:style>
    <style:style style:name="T72_8" style:family="text">
      <style:text-properties fo:font-size="11pt" style:font-size-asian="11pt" style:font-name-complex="Arial" style:font-size-complex="11pt"/>
    </style:style>
    <style:style style:name="P7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/>
    </style:style>
    <style:style style:name="P74" style:family="paragraph" style:parent-style-name="Heading_20_2"/>
    <style:style style:name="T74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3" style:family="table">
      <style:table-properties table:align="left" style:width="16.124cm" fo:margin-left="0cm"/>
    </style:style>
    <style:style style:name="Column14" style:family="table-column">
      <style:table-column-properties style:column-width="0.912cm"/>
    </style:style>
    <style:style style:name="Column15" style:family="table-column">
      <style:table-column-properties style:column-width="3.789cm"/>
    </style:style>
    <style:style style:name="Column16" style:family="table-column">
      <style:table-column-properties style:column-width="6.398cm"/>
    </style:style>
    <style:style style:name="Column17" style:family="table-column">
      <style:table-column-properties style:column-width="2.97cm"/>
    </style:style>
    <style:style style:name="Column18" style:family="table-column">
      <style:table-column-properties style:column-width="2.055cm"/>
    </style:style>
    <style:style style:name="Row9" style:family="table-row">
      <style:table-row-properties style:min-row-height="0.529cm"/>
    </style:style>
    <style:style style:name="Cell38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5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6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0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7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2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9" style:family="paragraph" style:parent-style-name="Normal">
      <style:paragraph-properties fo:text-align="justify" fo:line-height="100%" fo:margin-bottom="0.423cm">
        <style:tab-stops>
          <style:tab-stop style:type="left" style:leader-style="none" style:position="0cm"/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965cm"/>
    </style:style>
    <style:style style:name="Cell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0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1" style:family="paragraph" style:parent-style-name="Normal">
      <style:paragraph-properties fo:text-align="justify" fo:line-height="100%" fo:margin-bottom="0cm"/>
    </style:style>
    <style:style style:name="T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2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3" style:family="paragraph" style:parent-style-name="Normal">
      <style:paragraph-properties fo:line-height="107%" fo:margin-bottom="0.282cm"/>
    </style:style>
    <style:style style:name="T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4" style:family="paragraph" style:parent-style-name="Normal">
      <style:paragraph-properties fo:line-height="107%" fo:margin-bottom="0.282cm"/>
    </style:style>
    <style:style style:name="T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5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6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7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7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7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7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87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88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9" style:family="paragraph" style:parent-style-name="Normal">
      <style:paragraph-properties fo:text-align="justify" fo:line-height="100%" fo:margin-bottom="0.423cm">
        <style:tab-stops>
          <style:tab-stop style:type="left" style:leader-style="none" style:position="0cm"/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1.72cm"/>
    </style:style>
    <style:style style:name="Cell4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0" style:family="paragraph" style:parent-style-name="Normal">
      <style:paragraph-properties fo:text-align="justify" fo:line-height="100%" fo:margin-bottom="0cm"/>
    </style:style>
    <style:style style:name="T9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1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2" style:family="paragraph" style:parent-style-name="Normal">
      <style:paragraph-properties fo:line-height="107%" fo:margin-bottom="0.282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3" style:family="paragraph" style:parent-style-name="Normal">
      <style:paragraph-properties fo:line-height="107%" fo:margin-bottom="0.282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4" style:family="paragraph" style:parent-style-name="Normal">
      <style:paragraph-properties fo:line-height="107%" fo:margin-bottom="0.282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95" style:family="paragraph" style:parent-style-name="Normal">
      <style:paragraph-properties fo:line-height="107%" fo:margin-bottom="0.282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6" style:family="paragraph" style:parent-style-name="Normal">
      <style:paragraph-properties fo:line-height="108%" fo:margin-bottom="0.282cm"/>
    </style:style>
    <style:style style:name="T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97" style:family="paragraph" style:parent-style-name="Normal">
      <style:paragraph-properties fo:line-height="108%" fo:margin-bottom="0.282cm"/>
    </style:style>
    <style:style style:name="T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9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8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99" style:family="paragraph" style:parent-style-name="Normal">
      <style:paragraph-properties fo:line-height="108%" fo:margin-bottom="0.282cm"/>
    </style:style>
    <style:style style:name="T9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99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00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1" style:family="paragraph" style:parent-style-name="Normal">
      <style:paragraph-properties fo:text-align="justify" fo:line-height="100%" fo:margin-bottom="0.423cm">
        <style:tab-stops>
          <style:tab-stop style:type="left" style:leader-style="none" style:position="0cm"/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0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0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03" style:family="paragraph" style:parent-style-name="Heading_20_1"/>
    <style:style style:name="T103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104" style:family="paragraph" style:parent-style-name="Heading_20_2">
      <style:paragraph-properties fo:margin-top="0cm" fo:margin-bottom="0.282cm"/>
    </style:style>
    <style:style style:name="T104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105" style:family="paragraph" style:parent-style-name="Normal">
      <style:paragraph-properties fo:text-align="justify" fo:line-height="115%"/>
    </style:style>
    <style:style style:name="T105_1" style:family="text">
      <style:text-properties fo:font-size="11pt" style:font-name-asian="Arial" style:font-size-asian="11pt" style:font-name-complex="Arial" style:font-size-complex="11pt"/>
    </style:style>
    <style:style style:name="T105_2" style:family="text">
      <style:text-properties fo:font-size="11pt" style:font-name-asian="Arial" style:font-size-asian="11pt" style:font-name-complex="Arial" style:font-size-complex="11pt"/>
    </style:style>
    <style:style style:name="T105_3" style:family="text">
      <style:text-properties fo:font-size="11pt" style:font-name-asian="Arial" style:font-size-asian="11pt" style:font-name-complex="Arial" style:font-size-complex="11pt"/>
    </style:style>
    <style:style style:name="T105_4" style:family="text">
      <style:text-properties fo:font-size="11pt" style:font-name-asian="Arial" style:font-size-asian="11pt" style:font-name-complex="Arial" style:font-size-complex="11pt"/>
    </style:style>
    <style:style style:name="T105_5" style:family="text">
      <style:text-properties fo:font-size="11pt" style:font-name-asian="Arial" style:font-size-asian="11pt" style:font-name-complex="Arial" style:font-size-complex="11pt"/>
    </style:style>
    <style:style style:name="T105_6" style:family="text">
      <style:text-properties fo:font-size="11pt" style:font-name-asian="Arial" style:font-size-asian="11pt" style:font-name-complex="Arial" style:font-size-complex="11pt"/>
    </style:style>
    <style:style style:name="T105_7" style:family="text">
      <style:text-properties fo:font-size="11pt" style:font-name-asian="Arial" style:font-size-asian="11pt" style:font-name-complex="Arial" style:font-size-complex="11pt"/>
    </style:style>
    <style:style style:name="T105_8" style:family="text">
      <style:text-properties fo:font-size="11pt" style:font-name-asian="Arial" style:font-size-asian="11pt" style:font-name-complex="Arial" style:font-size-complex="11pt"/>
    </style:style>
    <style:style style:name="T105_9" style:family="text">
      <style:text-properties fo:font-size="11pt" style:font-name-asian="Arial" style:font-size-asian="11pt" style:font-name-complex="Arial" style:font-size-complex="11pt"/>
    </style:style>
    <style:style style:name="T105_10" style:family="text">
      <style:text-properties fo:font-size="11pt" style:font-name-asian="Arial" style:font-size-asian="11pt" style:font-name-complex="Arial" style:font-size-complex="11pt"/>
    </style:style>
    <style:style style:name="T105_11" style:family="text">
      <style:text-properties fo:font-size="11pt" style:font-name-asian="Arial" style:font-size-asian="11pt" style:font-name-complex="Arial" style:font-size-complex="11pt"/>
    </style:style>
    <style:style style:name="P106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107" style:family="paragraph" style:parent-style-name="Normal">
      <style:paragraph-properties fo:text-align="justify" fo:line-height="115%"/>
    </style:style>
    <style:style style:name="T107_1" style:family="text">
      <style:text-properties fo:font-size="11pt" style:font-name-asian="Arial" style:font-size-asian="11pt" style:font-name-complex="Arial" style:font-size-complex="11pt"/>
    </style:style>
    <style:style style:name="T107_2" style:family="text">
      <style:text-properties fo:font-size="11pt" style:font-name-asian="Arial" style:font-size-asian="11pt" style:font-name-complex="Arial" style:font-size-complex="11pt"/>
    </style:style>
    <style:style style:name="T107_3" style:family="text">
      <style:text-properties fo:font-size="11pt" style:font-name-asian="Arial" style:font-size-asian="11pt" style:font-name-complex="Arial" style:font-size-complex="11pt"/>
    </style:style>
    <style:style style:name="T107_4" style:family="text">
      <style:text-properties fo:font-size="11pt" style:font-name-asian="Arial" style:font-size-asian="11pt" style:font-name-complex="Arial" style:font-size-complex="11pt"/>
    </style:style>
    <style:style style:name="T107_5" style:family="text">
      <style:text-properties fo:font-size="11pt" style:font-name-asian="Arial" style:font-size-asian="11pt" style:font-name-complex="Arial" style:font-size-complex="11pt"/>
    </style:style>
    <style:style style:name="T107_6" style:family="text">
      <style:text-properties fo:font-size="11pt" style:font-name-asian="Arial" style:font-size-asian="11pt" style:font-name-complex="Arial" style:font-size-complex="11pt"/>
    </style:style>
    <style:style style:name="T107_7" style:family="text">
      <style:text-properties fo:font-size="11pt" style:font-name-asian="Arial" style:font-size-asian="11pt" style:font-name-complex="Arial" style:font-size-complex="11pt"/>
    </style:style>
    <style:style style:name="T107_8" style:family="text">
      <style:text-properties fo:font-size="11pt" style:font-name-asian="Arial" style:font-size-asian="11pt" style:font-name-complex="Arial" style:font-size-complex="11pt"/>
    </style:style>
    <style:style style:name="T107_9" style:family="text">
      <style:text-properties fo:font-size="11pt" style:font-name-asian="Arial" style:font-size-asian="11pt" style:font-name-complex="Arial" style:font-size-complex="11pt"/>
    </style:style>
    <style:style style:name="T107_10" style:family="text">
      <style:text-properties fo:font-size="11pt" style:font-name-asian="Arial" style:font-size-asian="11pt" style:font-name-complex="Arial" style:font-size-complex="11pt"/>
    </style:style>
    <style:style style:name="T107_11" style:family="text">
      <style:text-properties fo:font-size="11pt" style:font-name-asian="Arial" style:font-size-asian="11pt" style:font-name-complex="Arial" style:font-size-complex="11pt"/>
    </style:style>
    <style:style style:name="T107_12" style:family="text">
      <style:text-properties fo:font-size="11pt" style:font-name-asian="Arial" style:font-size-asian="11pt" style:font-name-complex="Arial" style:font-size-complex="11pt"/>
    </style:style>
    <style:style style:name="T107_13" style:family="text">
      <style:text-properties fo:font-size="11pt" style:font-name-asian="Arial" style:font-size-asian="11pt" style:font-name-complex="Arial" style:font-size-complex="11pt"/>
    </style:style>
    <style:style style:name="T107_14" style:family="text">
      <style:text-properties fo:font-size="11pt" style:font-name-asian="Arial" style:font-size-asian="11pt" style:font-name-complex="Arial" style:font-size-complex="11pt"/>
    </style:style>
    <style:style style:name="T107_15" style:family="text">
      <style:text-properties fo:font-size="11pt" style:font-name-asian="Arial" style:font-size-asian="11pt" style:font-name-complex="Arial" style:font-size-complex="11pt"/>
    </style:style>
    <style:style style:name="T107_16" style:family="text">
      <style:text-properties fo:font-size="11pt" style:font-name-asian="Arial" style:font-size-asian="11pt" style:font-name-complex="Arial" style:font-size-complex="11pt"/>
    </style:style>
    <style:style style:name="P108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109" style:family="paragraph" style:parent-style-name="Normal">
      <style:paragraph-properties fo:text-align="justify" fo:line-height="115%"/>
    </style:style>
    <style:style style:name="T1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9_2" style:family="text">
      <style:text-properties fo:font-size="11pt" style:font-name-asian="Arial" style:font-size-asian="11pt" style:font-name-complex="Arial" style:font-size-complex="11pt"/>
    </style:style>
    <style:style style:name="T109_3" style:family="text">
      <style:text-properties fo:font-size="11pt" style:font-name-asian="Arial" style:font-size-asian="11pt" style:font-name-complex="Arial" style:font-size-complex="11pt"/>
    </style:style>
    <style:style style:name="T109_4" style:family="text">
      <style:text-properties fo:font-size="11pt" style:font-name-asian="Arial" style:font-size-asian="11pt" style:font-name-complex="Arial" style:font-size-complex="11pt"/>
    </style:style>
    <style:style style:name="T109_5" style:family="text">
      <style:text-properties fo:font-size="11pt" style:font-name-asian="Arial" style:font-size-asian="11pt" style:font-name-complex="Arial" style:font-size-complex="11pt"/>
    </style:style>
    <style:style style:name="T109_6" style:family="text">
      <style:text-properties fo:font-size="11pt" style:font-name-asian="Arial" style:font-size-asian="11pt" style:font-name-complex="Arial" style:font-size-complex="11pt"/>
    </style:style>
    <style:style style:name="T109_7" style:family="text">
      <style:text-properties fo:font-size="11pt" style:font-name-asian="Arial" style:font-size-asian="11pt" style:font-name-complex="Arial" style:font-size-complex="11pt"/>
    </style:style>
    <style:style style:name="T109_8" style:family="text">
      <style:text-properties fo:font-size="11pt" style:font-name-asian="Arial" style:font-size-asian="11pt" style:font-name-complex="Arial" style:font-size-complex="11pt"/>
    </style:style>
    <style:style style:name="T109_9" style:family="text">
      <style:text-properties fo:font-size="11pt" style:font-name-asian="Arial" style:font-size-asian="11pt" style:font-name-complex="Arial" style:font-size-complex="11pt"/>
    </style:style>
    <style:style style:name="T109_10" style:family="text">
      <style:text-properties fo:font-size="11pt" style:font-name-asian="Arial" style:font-size-asian="11pt" style:font-name-complex="Arial" style:font-size-complex="11pt"/>
    </style:style>
    <style:style style:name="T109_11" style:family="text">
      <style:text-properties fo:font-size="11pt" style:font-name-asian="Arial" style:font-size-asian="11pt" style:font-name-complex="Arial" style:font-size-complex="11pt"/>
    </style:style>
    <style:style style:name="T109_12" style:family="text">
      <style:text-properties fo:font-size="11pt" style:font-name-asian="Arial" style:font-size-asian="11pt" style:font-name-complex="Arial" style:font-size-complex="11pt"/>
    </style:style>
    <style:style style:name="T109_13" style:family="text">
      <style:text-properties fo:font-size="11pt" style:font-name-asian="Arial" style:font-size-asian="11pt" style:font-name-complex="Arial" style:font-size-complex="11pt"/>
    </style:style>
    <style:style style:name="T109_14" style:family="text">
      <style:text-properties fo:font-size="11pt" style:font-name-asian="Arial" style:font-size-asian="11pt" style:font-name-complex="Arial" style:font-size-complex="11pt"/>
    </style:style>
    <style:style style:name="T109_15" style:family="text">
      <style:text-properties fo:font-size="11pt" style:font-name-asian="Arial" style:font-size-asian="11pt" style:font-name-complex="Arial" style:font-size-complex="11pt"/>
    </style:style>
    <style:style style:name="T109_16" style:family="text">
      <style:text-properties fo:font-size="11pt" style:font-name-asian="Arial" style:font-size-asian="11pt" style:font-name-complex="Arial" style:font-size-complex="11pt"/>
    </style:style>
    <style:style style:name="T109_17" style:family="text">
      <style:text-properties fo:font-size="11pt" style:font-name-asian="Arial" style:font-size-asian="11pt" style:font-name-complex="Arial" style:font-size-complex="11pt"/>
    </style:style>
    <style:style style:name="T109_18" style:family="text">
      <style:text-properties fo:font-size="11pt" style:font-name-asian="Arial" style:font-size-asian="11pt" style:font-name-complex="Arial" style:font-size-complex="11pt"/>
    </style:style>
    <style:style style:name="T109_19" style:family="text">
      <style:text-properties fo:font-size="11pt" style:font-name-asian="Arial" style:font-size-asian="11pt" style:font-name-complex="Arial" style:font-size-complex="11pt"/>
    </style:style>
    <style:style style:name="T109_20" style:family="text">
      <style:text-properties fo:font-size="11pt" style:font-name-asian="Arial" style:font-size-asian="11pt" style:font-name-complex="Arial" style:font-size-complex="11pt"/>
    </style:style>
    <style:style style:name="T109_21" style:family="text">
      <style:text-properties fo:font-size="11pt" style:font-name-asian="Arial" style:font-size-asian="11pt" style:font-name-complex="Arial" style:font-size-complex="11pt"/>
    </style:style>
    <style:style style:name="T109_22" style:family="text">
      <style:text-properties fo:font-size="11pt" style:font-name-asian="Arial" style:font-size-asian="11pt" style:font-name-complex="Arial" style:font-size-complex="11pt"/>
    </style:style>
    <style:style style:name="T109_23" style:family="text">
      <style:text-properties fo:font-size="11pt" style:font-name-asian="Arial" style:font-size-asian="11pt" style:font-name-complex="Arial" style:font-size-complex="11pt"/>
    </style:style>
    <style:style style:name="T109_24" style:family="text">
      <style:text-properties fo:font-size="11pt" style:font-name-asian="Arial" style:font-size-asian="11pt" style:font-name-complex="Arial" style:font-size-complex="11pt"/>
    </style:style>
    <style:style style:name="T109_25" style:family="text">
      <style:text-properties fo:font-size="11pt" style:font-name-asian="Arial" style:font-size-asian="11pt" style:font-name-complex="Arial" style:font-size-complex="11pt"/>
    </style:style>
    <style:style style:name="T109_26" style:family="text">
      <style:text-properties fo:font-size="11pt" style:font-name-asian="Arial" style:font-size-asian="11pt" style:font-name-complex="Arial" style:font-size-complex="11pt"/>
    </style:style>
    <style:style style:name="T109_27" style:family="text">
      <style:text-properties fo:font-size="11pt" style:font-name-asian="Arial" style:font-size-asian="11pt" style:font-name-complex="Arial" style:font-size-complex="11pt"/>
    </style:style>
    <style:style style:name="T109_28" style:family="text">
      <style:text-properties fo:font-size="11pt" style:font-name-asian="Arial" style:font-size-asian="11pt" style:font-name-complex="Arial" style:font-size-complex="11pt"/>
    </style:style>
    <style:style style:name="T109_29" style:family="text">
      <style:text-properties fo:font-size="11pt" style:font-name-asian="Arial" style:font-size-asian="11pt" style:font-name-complex="Arial" style:font-size-complex="11pt"/>
    </style:style>
    <style:style style:name="T109_30" style:family="text">
      <style:text-properties fo:font-size="11pt" style:font-name-asian="Arial" style:font-size-asian="11pt" style:font-name-complex="Arial" style:font-size-complex="11pt"/>
    </style:style>
    <style:style style:name="P110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111" style:family="paragraph" style:parent-style-name="Normal">
      <style:paragraph-properties fo:text-align="justify" fo:line-height="115%"/>
    </style:style>
    <style:style style:name="T11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11_3" style:family="text">
      <style:text-properties fo:font-size="11pt" style:font-name-asian="Arial" style:font-size-asian="11pt" style:font-name-complex="Arial" style:font-size-complex="11pt"/>
    </style:style>
    <style:style style:name="T111_4" style:family="text">
      <style:text-properties fo:font-size="11pt" style:font-name-asian="Arial" style:font-size-asian="11pt" style:font-name-complex="Arial" style:font-size-complex="11pt"/>
    </style:style>
    <style:style style:name="T111_5" style:family="text">
      <style:text-properties fo:font-size="11pt" style:font-name-asian="Arial" style:font-size-asian="11pt" style:font-name-complex="Arial" style:font-size-complex="11pt"/>
    </style:style>
    <style:style style:name="T111_6" style:family="text">
      <style:text-properties fo:font-size="11pt" style:font-name-asian="Arial" style:font-size-asian="11pt" style:font-name-complex="Arial" style:font-size-complex="11pt"/>
    </style:style>
    <style:style style:name="T111_7" style:family="text">
      <style:text-properties fo:font-size="11pt" style:font-name-asian="Arial" style:font-size-asian="11pt" style:font-name-complex="Arial" style:font-size-complex="11pt"/>
    </style:style>
    <style:style style:name="T111_8" style:family="text">
      <style:text-properties fo:font-size="11pt" style:font-name-asian="Arial" style:font-size-asian="11pt" style:font-name-complex="Arial" style:font-size-complex="11pt"/>
    </style:style>
    <style:style style:name="T111_9" style:family="text">
      <style:text-properties fo:font-size="11pt" style:font-name-asian="Arial" style:font-size-asian="11pt" style:font-name-complex="Arial" style:font-size-complex="11pt"/>
    </style:style>
    <style:style style:name="T111_10" style:family="text">
      <style:text-properties fo:font-size="11pt" style:font-name-asian="Arial" style:font-size-asian="11pt" style:font-name-complex="Arial" style:font-size-complex="11pt"/>
    </style:style>
    <style:style style:name="T111_11" style:family="text">
      <style:text-properties fo:font-size="11pt" style:font-name-asian="Arial" style:font-size-asian="11pt" style:font-name-complex="Arial" style:font-size-complex="11pt"/>
    </style:style>
    <style:style style:name="T111_12" style:family="text">
      <style:text-properties fo:font-size="11pt" style:font-name-asian="Arial" style:font-size-asian="11pt" style:font-name-complex="Arial" style:font-size-complex="11pt"/>
    </style:style>
    <style:style style:name="T111_13" style:family="text">
      <style:text-properties fo:font-size="11pt" style:font-name-asian="Arial" style:font-size-asian="11pt" style:font-name-complex="Arial" style:font-size-complex="11pt"/>
    </style:style>
    <style:style style:name="T111_14" style:family="text" style:parent-style-name="Normal">
      <style:text-properties fo:font-size="11pt" style:font-name-asian="Arial" style:font-size-asian="11pt" style:font-name-complex="Arial" style:font-size-complex="11pt"/>
    </style:style>
    <style:style style:name="P112" style:family="paragraph" style:parent-style-name="Footnote_20_text"/>
    <style:style style:name="T112_1" style:family="text">
      <style:text-properties fo:font-size="8pt" style:font-size-asian="8pt" style:font-size-complex="8pt"/>
    </style:style>
    <style:style style:name="T112_2" style:family="text">
      <style:text-properties fo:font-size="8pt" style:font-size-asian="8pt" style:font-size-complex="8pt"/>
    </style:style>
    <style:style style:name="T112_3" style:family="text">
      <style:text-properties fo:font-style="italic" style:font-style-asian="italic" style:font-style-complex="italic" fo:font-size="8pt" style:font-size-asian="8pt" style:font-size-complex="8pt"/>
    </style:style>
    <style:style style:name="T112_4" style:family="text">
      <style:text-properties fo:font-style="italic" style:font-style-asian="italic" style:font-style-complex="italic" fo:font-size="8pt" style:font-size-asian="8pt" style:font-size-complex="8pt"/>
    </style:style>
    <style:style style:name="T112_5" style:family="text">
      <style:text-properties fo:font-style="italic" style:font-style-asian="italic" style:font-style-complex="italic" fo:font-size="8pt" style:font-size-asian="8pt" style:font-size-complex="8pt"/>
    </style:style>
    <style:style style:name="T112_6" style:family="text">
      <style:text-properties fo:font-size="8pt" style:font-size-asian="8pt" style:font-size-complex="8pt"/>
    </style:style>
    <style:style style:name="T112_7" style:family="text">
      <style:text-properties fo:font-size="11pt" style:font-name-asian="Arial" style:font-size-asian="11pt" style:font-name-complex="Arial" style:font-size-complex="11pt"/>
    </style:style>
    <style:style style:name="T112_8" style:family="text">
      <style:text-properties fo:font-size="11pt" style:font-name-asian="Arial" style:font-size-asian="11pt" style:font-name-complex="Arial" style:font-size-complex="11pt"/>
    </style:style>
    <style:style style:name="T112_9" style:family="text">
      <style:text-properties fo:font-size="11pt" style:font-name-asian="Arial" style:font-size-asian="11pt" style:font-name-complex="Arial" style:font-size-complex="11pt"/>
    </style:style>
    <style:style style:name="T112_10" style:family="text">
      <style:text-properties fo:font-size="11pt" style:font-name-asian="Arial" style:font-size-asian="11pt" style:font-name-complex="Arial" style:font-size-complex="11pt"/>
    </style:style>
    <style:style style:name="T112_11" style:family="text">
      <style:text-properties fo:font-size="11pt" style:font-name-asian="Arial" style:font-size-asian="11pt" style:font-name-complex="Arial" style:font-size-complex="11pt"/>
    </style:style>
    <style:style style:name="T112_12" style:family="text">
      <style:text-properties fo:font-size="11pt" style:font-name-asian="Arial" style:font-size-asian="11pt" style:font-name-complex="Arial" style:font-size-complex="11pt"/>
    </style:style>
    <style:style style:name="T112_13" style:family="text">
      <style:text-properties fo:font-size="11pt" style:font-name-asian="Arial" style:font-size-asian="11pt" style:font-name-complex="Arial" style:font-size-complex="11pt"/>
    </style:style>
    <style:style style:name="T112_14" style:family="text">
      <style:text-properties fo:font-size="11pt" style:font-name-asian="Arial" style:font-size-asian="11pt" style:font-name-complex="Arial" style:font-size-complex="11pt"/>
    </style:style>
    <style:style style:name="T112_15" style:family="text">
      <style:text-properties fo:font-size="11pt" style:font-name-asian="Arial" style:font-size-asian="11pt" style:font-name-complex="Arial" style:font-size-complex="11pt"/>
    </style:style>
    <style:style style:name="T112_16" style:family="text">
      <style:text-properties fo:font-size="11pt" style:font-name-asian="Arial" style:font-size-asian="11pt" style:font-name-complex="Arial" style:font-size-complex="11pt"/>
    </style:style>
    <style:style style:name="T112_17" style:family="text">
      <style:text-properties fo:font-size="11pt" style:font-name-asian="Arial" style:font-size-asian="11pt" style:font-name-complex="Arial" style:font-size-complex="11pt"/>
    </style:style>
    <style:style style:name="T112_18" style:family="text">
      <style:text-properties fo:font-size="11pt" style:font-name-asian="Arial" style:font-size-asian="11pt" style:font-name-complex="Arial" style:font-size-complex="11pt"/>
    </style:style>
    <style:style style:name="T112_19" style:family="text">
      <style:text-properties fo:font-size="11pt" style:font-name-asian="Arial" style:font-size-asian="11pt" style:font-name-complex="Arial" style:font-size-complex="11pt"/>
    </style:style>
    <style:style style:name="T112_20" style:family="text">
      <style:text-properties fo:font-size="11pt" style:font-name-asian="Arial" style:font-size-asian="11pt" style:font-name-complex="Arial" style:font-size-complex="11pt"/>
    </style:style>
    <style:style style:name="T112_21" style:family="text">
      <style:text-properties fo:font-size="11pt" style:font-name-asian="Arial" style:font-size-asian="11pt" style:font-name-complex="Arial" style:font-size-complex="11pt"/>
    </style:style>
    <style:style style:name="T112_22" style:family="text">
      <style:text-properties fo:font-size="11pt" style:font-name-asian="Arial" style:font-size-asian="11pt" style:font-name-complex="Arial" style:font-size-complex="11pt"/>
    </style:style>
    <style:style style:name="T112_23" style:family="text">
      <style:text-properties fo:font-size="11pt" style:font-name-asian="Arial" style:font-size-asian="11pt" style:font-name-complex="Arial" style:font-size-complex="11pt"/>
    </style:style>
    <style:style style:name="T112_24" style:family="text">
      <style:text-properties fo:font-size="11pt" style:font-name-asian="Arial" style:font-size-asian="11pt" style:font-name-complex="Arial" style:font-size-complex="11pt"/>
    </style:style>
    <style:style style:name="T112_25" style:family="text">
      <style:text-properties fo:font-size="11pt" style:font-name-asian="Arial" style:font-size-asian="11pt" style:font-name-complex="Arial" style:font-size-complex="11pt"/>
    </style:style>
    <style:style style:name="T112_26" style:family="text">
      <style:text-properties fo:font-size="11pt" style:font-name-asian="Arial" style:font-size-asian="11pt" style:font-name-complex="Arial" style:font-size-complex="11pt"/>
    </style:style>
    <style:style style:name="P113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114" style:family="paragraph" style:parent-style-name="Normal">
      <style:paragraph-properties fo:text-align="justify" fo:line-height="115%"/>
    </style:style>
    <style:style style:name="T114_1" style:family="text">
      <style:text-properties fo:font-size="11pt" style:font-name-asian="Arial" style:font-size-asian="11pt" style:font-name-complex="Arial" style:font-size-complex="11pt"/>
    </style:style>
    <style:style style:name="T114_2" style:family="text">
      <style:text-properties fo:font-size="11pt" style:font-name-asian="Arial" style:font-size-asian="11pt" style:font-name-complex="Arial" style:font-size-complex="11pt"/>
    </style:style>
    <style:style style:name="T114_3" style:family="text">
      <style:text-properties fo:font-size="11pt" style:font-name-asian="Arial" style:font-size-asian="11pt" style:font-name-complex="Arial" style:font-size-complex="11pt"/>
    </style:style>
    <style:style style:name="T114_4" style:family="text">
      <style:text-properties fo:font-size="11pt" style:font-name-asian="Arial" style:font-size-asian="11pt" style:font-name-complex="Arial" style:font-size-complex="11pt"/>
    </style:style>
    <style:style style:name="T114_5" style:family="text">
      <style:text-properties fo:font-size="11pt" style:font-name-asian="Arial" style:font-size-asian="11pt" style:font-name-complex="Arial" style:font-size-complex="11pt"/>
    </style:style>
    <style:style style:name="T114_6" style:family="text">
      <style:text-properties fo:font-size="11pt" style:font-name-asian="Arial" style:font-size-asian="11pt" style:font-name-complex="Arial" style:font-size-complex="11pt"/>
    </style:style>
    <style:style style:name="T114_7" style:family="text">
      <style:text-properties fo:font-size="11pt" style:font-name-asian="Arial" style:font-size-asian="11pt" style:font-name-complex="Arial" style:font-size-complex="11pt"/>
    </style:style>
    <style:style style:name="T114_8" style:family="text">
      <style:text-properties fo:font-size="11pt" style:font-name-asian="Arial" style:font-size-asian="11pt" style:font-name-complex="Arial" style:font-size-complex="11pt"/>
    </style:style>
    <style:style style:name="T114_9" style:family="text">
      <style:text-properties fo:font-size="11pt" style:font-name-asian="Arial" style:font-size-asian="11pt" style:font-name-complex="Arial" style:font-size-complex="11pt"/>
    </style:style>
    <style:style style:name="T114_10" style:family="text">
      <style:text-properties fo:font-size="11pt" style:font-name-asian="Arial" style:font-size-asian="11pt" style:font-name-complex="Arial" style:font-size-complex="11pt"/>
    </style:style>
    <style:style style:name="T114_11" style:family="text">
      <style:text-properties fo:font-size="11pt" style:font-name-asian="Arial" style:font-size-asian="11pt" style:font-name-complex="Arial" style:font-size-complex="11pt"/>
    </style:style>
    <style:style style:name="T114_12" style:family="text">
      <style:text-properties fo:font-size="11pt" style:font-name-asian="Arial" style:font-size-asian="11pt" style:font-name-complex="Arial" style:font-size-complex="11pt"/>
    </style:style>
    <style:style style:name="T114_13" style:family="text">
      <style:text-properties fo:font-size="11pt" style:font-name-asian="Arial" style:font-size-asian="11pt" style:font-name-complex="Arial" style:font-size-complex="11pt"/>
    </style:style>
    <style:style style:name="T114_14" style:family="text">
      <style:text-properties fo:font-size="11pt" style:font-name-asian="Arial" style:font-size-asian="11pt" style:font-name-complex="Arial" style:font-size-complex="11pt"/>
    </style:style>
    <style:style style:name="T114_15" style:family="text">
      <style:text-properties fo:font-size="11pt" style:font-name-asian="Arial" style:font-size-asian="11pt" style:font-name-complex="Arial" style:font-size-complex="11pt"/>
    </style:style>
    <style:style style:name="T114_16" style:family="text">
      <style:text-properties fo:font-size="11pt" style:font-name-asian="Arial" style:font-size-asian="11pt" style:font-name-complex="Arial" style:font-size-complex="11pt"/>
    </style:style>
    <style:style style:name="T114_17" style:family="text">
      <style:text-properties fo:font-size="11pt" style:font-name-asian="Arial" style:font-size-asian="11pt" style:font-name-complex="Arial" style:font-size-complex="11pt"/>
    </style:style>
    <style:style style:name="T114_18" style:family="text">
      <style:text-properties fo:font-size="11pt" style:font-name-asian="Arial" style:font-size-asian="11pt" style:font-name-complex="Arial" style:font-size-complex="11pt"/>
    </style:style>
    <style:style style:name="T114_19" style:family="text">
      <style:text-properties fo:font-size="11pt" style:font-name-asian="Arial" style:font-size-asian="11pt" style:font-name-complex="Arial" style:font-size-complex="11pt"/>
    </style:style>
    <style:style style:name="P115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116" style:family="paragraph" style:parent-style-name="Normal">
      <style:paragraph-properties fo:text-align="justify" fo:background-color="#ffffff" fo:line-height="115%"/>
    </style:style>
    <style:style style:name="T116_1" style:family="text">
      <style:text-properties fo:font-size="11pt" style:font-name-asian="Arial" style:font-size-asian="11pt" style:font-name-complex="Arial" style:font-size-complex="11pt"/>
    </style:style>
    <style:style style:name="T116_2" style:family="text">
      <style:text-properties fo:font-size="11pt" style:font-name-asian="Arial" style:font-size-asian="11pt" style:font-name-complex="Arial" style:font-size-complex="11pt"/>
    </style:style>
    <style:style style:name="T116_3" style:family="text">
      <style:text-properties fo:font-size="11pt" style:font-name-asian="Arial" style:font-size-asian="11pt" style:font-name-complex="Arial" style:font-size-complex="11pt"/>
    </style:style>
    <style:style style:name="T116_4" style:family="text">
      <style:text-properties fo:font-size="11pt" style:font-name-asian="Arial" style:font-size-asian="11pt" style:font-name-complex="Arial" style:font-size-complex="11pt"/>
    </style:style>
    <style:style style:name="T116_5" style:family="text">
      <style:text-properties fo:font-size="11pt" style:font-name-asian="Arial" style:font-size-asian="11pt" style:font-name-complex="Arial" style:font-size-complex="11pt"/>
    </style:style>
    <style:style style:name="P117" style:family="paragraph" style:parent-style-name="Normal">
      <style:paragraph-properties fo:text-align="justify" fo:background-color="#ffffff" fo:line-height="115%"/>
      <style:text-properties fo:font-size="11pt" style:font-name-asian="Arial" style:font-size-asian="11pt" style:font-name-complex="Arial" style:font-size-complex="11pt"/>
    </style:style>
    <style:style style:name="P118" style:family="paragraph" style:parent-style-name="Heading_20_2"/>
    <style:style style:name="T118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size-asian="11pt" style:font-size-complex="11pt"/>
    </style:style>
    <style:style style:name="T119_2" style:family="text">
      <style:text-properties fo:font-size="11pt" style:font-size-asian="11pt" style:font-size-complex="11pt"/>
    </style:style>
    <style:style style:name="T119_3" style:family="text">
      <style:text-properties fo:font-size="11pt" style:font-size-asian="11pt" style:font-size-complex="11pt"/>
    </style:style>
    <style:style style:name="T119_4" style:family="text">
      <style:text-properties fo:font-size="11pt" style:font-size-asian="11pt" style:font-size-complex="11pt"/>
    </style:style>
    <style:style style:name="P12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1pt" style:font-name-asian="Arial" style:font-size-asian="11pt" style:font-name-complex="Arial" style:font-size-complex="11pt"/>
    </style:style>
    <style:style style:name="T121_2" style:family="text">
      <style:text-properties fo:font-size="11pt" style:font-name-asian="Arial" style:font-size-asian="11pt" style:font-name-complex="Arial" style:font-size-complex="11pt"/>
    </style:style>
    <style:style style:name="T121_3" style:family="text">
      <style:text-properties fo:font-size="11pt" style:font-name-asian="Arial" style:font-size-asian="11pt" style:font-name-complex="Arial" style:font-size-complex="11pt"/>
    </style:style>
    <style:style style:name="T121_4" style:family="text">
      <style:text-properties fo:font-size="11pt" style:font-name-asian="Arial" style:font-size-asian="11pt" style:font-name-complex="Arial" style:font-size-complex="11pt"/>
    </style:style>
    <style:style style:name="T121_5" style:family="text">
      <style:text-properties fo:font-size="11pt" style:font-name-asian="Arial" style:font-size-asian="11pt" style:font-name-complex="Arial" style:font-size-complex="11pt"/>
    </style:style>
    <style:style style:name="P12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font-size="11pt" style:font-name-asian="Arial" style:font-size-asian="11pt" style:font-name-complex="Arial" style:font-size-complex="11pt"/>
    </style:style>
    <style:style style:name="T123_2" style:family="text">
      <style:text-properties fo:font-size="11pt" style:font-name-asian="游明朝" style:font-size-asian="11pt" style:font-name-complex="Arial" style:font-size-complex="11pt"/>
    </style:style>
    <style:style style:name="T123_3" style:family="text">
      <style:text-properties fo:font-size="11pt" style:font-name-asian="游明朝" style:font-size-asian="11pt" style:font-name-complex="Arial" style:font-size-complex="11pt"/>
    </style:style>
    <style:style style:name="T123_4" style:family="text">
      <style:text-properties fo:font-size="11pt" style:font-name-asian="游明朝" style:font-size-asian="11pt" style:font-name-complex="Arial" style:font-size-complex="11pt"/>
    </style:style>
    <style:style style:name="T123_5" style:family="text">
      <style:text-properties fo:font-size="11pt" style:font-name-asian="游明朝" style:font-size-asian="11pt" style:font-name-complex="Arial" style:font-size-complex="11pt"/>
    </style:style>
    <style:style style:name="T123_6" style:family="text">
      <style:text-properties fo:font-size="11pt" style:font-name-asian="游明朝" style:font-size-asian="11pt" style:font-name-complex="Arial" style:font-size-complex="11pt"/>
    </style:style>
    <style:style style:name="T123_7" style:family="text">
      <style:text-properties fo:font-size="11pt" style:font-name-asian="游明朝" style:font-size-asian="11pt" style:font-name-complex="Arial" style:font-size-complex="11pt"/>
    </style:style>
    <style:style style:name="P124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font-size="11pt" style:font-name-asian="游明朝" style:font-size-asian="11pt" style:font-name-complex="Arial" style:font-size-complex="11pt"/>
    </style:style>
    <style:style style:name="T125_2" style:family="text">
      <style:text-properties fo:font-size="11pt" style:font-name-asian="游明朝" style:font-size-asian="11pt" style:font-name-complex="Arial" style:font-size-complex="11pt"/>
    </style:style>
    <style:style style:name="T125_3" style:family="text">
      <style:text-properties fo:font-size="11pt" style:font-name-asian="游明朝" style:font-size-asian="11pt" style:font-name-complex="Arial" style:font-size-complex="11pt"/>
    </style:style>
    <style:style style:name="T125_4" style:family="text">
      <style:text-properties fo:font-size="11pt" style:font-name-asian="游明朝" style:font-size-asian="11pt" style:font-name-complex="Arial" style:font-size-complex="11pt"/>
    </style:style>
    <style:style style:name="T125_5" style:family="text">
      <style:text-properties fo:font-size="11pt" style:font-name-asian="游明朝" style:font-size-asian="11pt" style:font-name-complex="Arial" style:font-size-complex="11pt"/>
    </style:style>
    <style:style style:name="T125_6" style:family="text">
      <style:text-properties fo:font-size="11pt" style:font-name-asian="游明朝" style:font-size-asian="11pt" style:font-name-complex="Arial" style:font-size-complex="11pt"/>
    </style:style>
    <style:style style:name="T125_7" style:family="text">
      <style:text-properties fo:font-size="11pt" style:font-name-asian="游明朝" style:font-size-asian="11pt" style:font-name-complex="Arial" style:font-size-complex="11pt"/>
    </style:style>
    <style:style style:name="T125_8" style:family="text">
      <style:text-properties fo:font-size="11pt" style:font-name-asian="Arial" style:font-size-asian="11pt" style:font-name-complex="Arial" style:font-size-complex="11pt"/>
    </style:style>
    <style:style style:name="T125_9" style:family="text">
      <style:text-properties fo:font-size="11pt" style:font-name-asian="游明朝" style:font-size-asian="11pt" style:font-name-complex="Arial" style:font-size-complex="11pt"/>
    </style:style>
    <style:style style:name="T125_10" style:family="text">
      <style:text-properties fo:font-size="11pt" style:font-name-asian="游明朝" style:font-size-asian="11pt" style:font-name-complex="Arial" style:font-size-complex="11pt"/>
    </style:style>
    <style:style style:name="T125_11" style:family="text">
      <style:text-properties fo:font-size="11pt" style:font-name-asian="游明朝" style:font-size-asian="11pt" style:font-name-complex="Arial" style:font-size-complex="11pt"/>
    </style:style>
    <style:style style:name="T125_12" style:family="text">
      <style:text-properties fo:font-size="11pt" style:font-name-asian="游明朝" style:font-size-asian="11pt" style:font-name-complex="Arial" style:font-size-complex="11pt"/>
    </style:style>
    <style:style style:name="T125_13" style:family="text">
      <style:text-properties fo:font-size="11pt" style:font-name-asian="游明朝" style:font-size-asian="11pt" style:font-name-complex="Arial" style:font-size-complex="11pt"/>
    </style:style>
    <style:style style:name="T125_14" style:family="text">
      <style:text-properties fo:font-size="11pt" style:font-name-asian="游明朝" style:font-size-asian="11pt" style:font-name-complex="Arial" style:font-size-complex="11pt"/>
    </style:style>
    <style:style style:name="P126" style:family="paragraph" style:parent-style-name="Normal">
      <style:paragraph-properties fo:text-align="justify"/>
      <style:text-properties fo:background-color="#ffff00" fo:font-size="11pt" style:font-name-asian="Arial" style:font-size-asian="11pt" style:font-name-complex="Arial" style:font-size-complex="11pt"/>
    </style:style>
    <style:style style:name="P127" style:family="paragraph" style:parent-style-name="Heading_20_2"/>
    <style:style style:name="T127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128_2" style:family="text">
      <style:text-properties fo:font-size="11pt" style:font-name-asian="Arial" style:font-size-asian="11pt" style:font-name-complex="Arial" style:font-size-complex="11pt"/>
    </style:style>
    <style:style style:name="T128_3" style:family="text">
      <style:text-properties fo:font-size="11pt" style:font-name-asian="Arial" style:font-size-asian="11pt" style:font-name-complex="Arial" style:font-size-complex="11pt"/>
    </style:style>
    <style:style style:name="T128_4" style:family="text">
      <style:text-properties fo:font-size="11pt" style:font-name-asian="Arial" style:font-size-asian="11pt" style:font-name-complex="Arial" style:font-size-complex="11pt"/>
    </style:style>
    <style:style style:name="T128_5" style:family="text">
      <style:text-properties fo:font-size="11pt" style:font-name-asian="Arial" style:font-size-asian="11pt" style:font-name-complex="Arial" style:font-size-complex="11pt"/>
    </style:style>
    <style:style style:name="T128_6" style:family="text">
      <style:text-properties fo:font-size="11pt" style:font-name-asian="Arial" style:font-size-asian="11pt" style:font-name-complex="Arial" style:font-size-complex="11pt"/>
    </style:style>
    <style:style style:name="T128_7" style:family="text">
      <style:text-properties fo:font-size="11pt" style:font-name-asian="Arial" style:font-size-asian="11pt" style:font-name-complex="Arial" style:font-size-complex="11pt"/>
    </style:style>
    <style:style style:name="T128_8" style:family="text">
      <style:text-properties fo:font-size="11pt" style:font-name-asian="Arial" style:font-size-asian="11pt" style:font-name-complex="Arial" style:font-size-complex="11pt"/>
    </style:style>
    <style:style style:name="T128_9" style:family="text">
      <style:text-properties fo:font-size="11pt" style:font-name-asian="Arial" style:font-size-asian="11pt" style:font-name-complex="Arial" style:font-size-complex="11pt"/>
    </style:style>
    <style:style style:name="T128_10" style:family="text">
      <style:text-properties fo:font-size="11pt" style:font-name-asian="Arial" style:font-size-asian="11pt" style:font-name-complex="Arial" style:font-size-complex="11pt"/>
    </style:style>
    <style:style style:name="T128_11" style:family="text">
      <style:text-properties fo:font-size="11pt" style:font-name-asian="Arial" style:font-size-asian="11pt" style:font-name-complex="Arial" style:font-size-complex="11pt"/>
    </style:style>
    <style:style style:name="T128_12" style:family="text">
      <style:text-properties fo:font-size="11pt" style:font-name-asian="Arial" style:font-size-asian="11pt" style:font-name-complex="Arial" style:font-size-complex="11pt"/>
    </style:style>
    <style:style style:name="T128_13" style:family="text">
      <style:text-properties fo:font-size="11pt" style:font-name-asian="Arial" style:font-size-asian="11pt" style:font-name-complex="Arial" style:font-size-complex="11pt"/>
    </style:style>
    <style:style style:name="T128_14" style:family="text">
      <style:text-properties fo:font-size="11pt" style:font-name-asian="Arial" style:font-size-asian="11pt" style:font-name-complex="Arial" style:font-size-complex="11pt"/>
    </style:style>
    <style:style style:name="T128_15" style:family="text">
      <style:text-properties fo:font-size="11pt" style:font-name-asian="Arial" style:font-size-asian="11pt" style:font-name-complex="Arial" style:font-size-complex="11pt"/>
    </style:style>
    <style:style style:name="T128_16" style:family="text">
      <style:text-properties fo:font-size="11pt" style:font-name-asian="Arial" style:font-size-asian="11pt" style:font-name-complex="Arial" style:font-size-complex="11pt"/>
    </style:style>
    <style:style style:name="T128_17" style:family="text">
      <style:text-properties fo:font-size="11pt" style:font-name-asian="Arial" style:font-size-asian="11pt" style:font-name-complex="Arial" style:font-size-complex="11pt"/>
    </style:style>
    <style:style style:name="T128_18" style:family="text">
      <style:text-properties fo:font-size="11pt" style:font-name-asian="Arial" style:font-size-asian="11pt" style:font-name-complex="Arial" style:font-size-complex="11pt"/>
    </style:style>
    <style:style style:name="P12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fo:font-size="11pt" style:font-name-asian="Arial" style:font-size-asian="11pt" style:font-name-complex="Arial" style:font-size-complex="11pt"/>
    </style:style>
    <style:style style:name="T130_2" style:family="text">
      <style:text-properties fo:font-size="11pt" style:font-name-asian="Arial" style:font-size-asian="11pt" style:font-name-complex="Arial" style:font-size-complex="11pt"/>
    </style:style>
    <style:style style:name="T130_3" style:family="text">
      <style:text-properties fo:font-size="11pt" style:font-name-asian="Arial" style:font-size-asian="11pt" style:font-name-complex="Arial" style:font-size-complex="11pt"/>
    </style:style>
    <style:style style:name="P131" style:family="paragraph" style:parent-style-name="Normal"/>
    <style:style style:name="P132" style:family="paragraph" style:parent-style-name="Normal"/>
    <style:style style:name="P133" style:family="paragraph" style:parent-style-name="Normal"/>
    <style:style style:name="P134" style:family="paragraph" style:parent-style-name="Normal"/>
    <style:style style:name="P135" style:family="paragraph" style:parent-style-name="Normal"/>
    <style:style style:name="P136" style:family="paragraph" style:parent-style-name="Normal"/>
    <style:style style:name="P137" style:family="paragraph" style:parent-style-name="Normal"/>
    <style:style style:name="P138" style:family="paragraph" style:parent-style-name="Normal"/>
    <style:style style:name="P139" style:family="paragraph" style:parent-style-name="Normal"/>
    <style:style style:name="P140" style:family="paragraph" style:parent-style-name="Normal"/>
    <style:style style:name="P141" style:family="paragraph" style:parent-style-name="Normal"/>
    <style:style style:name="P142" style:family="paragraph" style:parent-style-name="Normal"/>
    <style:style style:name="P143" style:family="paragraph" style:parent-style-name="Heading_20_1">
      <style:paragraph-properties fo:margin-top="0cm"/>
    </style:style>
    <style:style style:name="T143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4" style:family="table">
      <style:table-properties table:align="left" style:width="16.776cm" fo:margin-left="0cm"/>
    </style:style>
    <style:style style:name="Column19" style:family="table-column">
      <style:table-column-properties style:column-width="2.579cm"/>
    </style:style>
    <style:style style:name="Column20" style:family="table-column">
      <style:table-column-properties style:column-width="0.609cm"/>
    </style:style>
    <style:style style:name="Column21" style:family="table-column">
      <style:table-column-properties style:column-width="1.681cm"/>
    </style:style>
    <style:style style:name="Column22" style:family="table-column">
      <style:table-column-properties style:column-width="0.609cm"/>
    </style:style>
    <style:style style:name="Column23" style:family="table-column">
      <style:table-column-properties style:column-width="0.609cm"/>
    </style:style>
    <style:style style:name="Column24" style:family="table-column">
      <style:table-column-properties style:column-width="2.196cm"/>
    </style:style>
    <style:style style:name="Column25" style:family="table-column">
      <style:table-column-properties style:column-width="1.66cm"/>
    </style:style>
    <style:style style:name="Column26" style:family="table-column">
      <style:table-column-properties style:column-width="0.609cm"/>
    </style:style>
    <style:style style:name="Column27" style:family="table-column">
      <style:table-column-properties style:column-width="1.293cm"/>
    </style:style>
    <style:style style:name="Column28" style:family="table-column">
      <style:table-column-properties style:column-width="4.105cm"/>
    </style:style>
    <style:style style:name="Column29" style:family="table-column">
      <style:table-column-properties style:column-width="0.829cm"/>
    </style:style>
    <style:style style:name="Row12" style:family="table-row">
      <style:table-row-properties style:min-row-height="0.847cm"/>
    </style:style>
    <style:style style:name="Cell53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4" style:family="paragraph" style:parent-style-name="Normal">
      <style:paragraph-properties fo:text-align="justify" fo:line-height="100%" fo:margin-bottom="0cm"/>
    </style:style>
    <style:style style:name="T14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5" style:family="paragraph" style:parent-style-name="Normal">
      <style:paragraph-properties fo:text-align="justify" fo:line-height="100%" fo:margin-bottom="0cm"/>
    </style:style>
    <style:style style:name="T14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45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4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0.609cm"/>
    </style:style>
    <style:style style:name="Cell55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7" style:family="paragraph" style:parent-style-name="Normal">
      <style:paragraph-properties fo:text-align="justify" fo:line-height="100%" fo:margin-bottom="0cm"/>
    </style:style>
    <style:style style:name="T14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8" style:family="paragraph" style:parent-style-name="Normal">
      <style:paragraph-properties fo:text-align="justify" fo:line-height="100%" fo:margin-bottom="0cm"/>
    </style:style>
    <style:style style:name="T1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7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149" style:family="paragraph" style:parent-style-name="Normal">
      <style:paragraph-properties fo:text-align="justify" fo:line-height="100%" fo:margin-bottom="0cm"/>
    </style:style>
    <style:style style:name="T14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150" style:family="paragraph" style:parent-style-name="Normal">
      <style:paragraph-properties fo:text-align="justify" fo:line-height="100%" fo:margin-bottom="0cm"/>
    </style:style>
    <style:style style:name="T150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4" style:family="table-row">
      <style:table-row-properties style:min-row-height="0.609cm"/>
    </style:style>
    <style:style style:name="Cell59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1" style:family="paragraph" style:parent-style-name="Normal">
      <style:paragraph-properties fo:text-align="justify" fo:line-height="100%" fo:margin-bottom="0cm"/>
    </style:style>
    <style:style style:name="T15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2" style:family="paragraph" style:parent-style-name="Normal">
      <style:paragraph-properties fo:text-align="justify" fo:line-height="100%" fo:margin-bottom="0cm"/>
    </style:style>
    <style:style style:name="T1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1" style:family="table-cell">
      <style:table-cell-properties fo:background-color="#dae9f7" style:vertical-align="top" fo:border-top="#000000 0.035cm solid" fo:border-bottom="#000000 0.035cm solid" fo:padding-left="0.19cm" fo:padding-right="0.19cm" fo:border-right="#000000 0.035cm solid" fo:wrap-option="wrap"/>
    </style:style>
    <style:style style:name="P153" style:family="paragraph" style:parent-style-name="Normal">
      <style:paragraph-properties fo:text-align="justify" fo:line-height="100%" fo:margin-bottom="0cm"/>
    </style:style>
    <style:style style:name="T15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54" style:family="paragraph" style:parent-style-name="Normal">
      <style:paragraph-properties fo:text-align="justify" fo:line-height="100%" fo:margin-bottom="0cm"/>
    </style:style>
    <style:style style:name="T1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5" style:family="table-row">
      <style:table-row-properties style:min-row-height="1.429cm"/>
    </style:style>
    <style:style style:name="Cell63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5" style:family="paragraph" style:parent-style-name="Normal">
      <style:paragraph-properties fo:text-align="justify" fo:line-height="100%" fo:margin-bottom="0cm"/>
    </style:style>
    <style:style style:name="T15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4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158" style:family="paragraph" style:parent-style-name="Normal">
      <style:paragraph-properties fo:text-align="justify" fo:line-height="100%" fo:margin-bottom="0cm"/>
    </style:style>
    <style:style style:name="T15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>
      <style:table-row-properties style:min-row-height="0.529cm"/>
    </style:style>
    <style:style style:name="Cell6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59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64" style:family="paragraph" style:parent-style-name="Normal">
      <style:paragraph-properties fo:text-align="justify" fo:line-height="100%" fo:margin-bottom="0cm"/>
    </style:style>
    <style:style style:name="T1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6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6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7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7" style:family="table-row">
      <style:table-row-properties style:min-row-height="1.217cm"/>
    </style:style>
    <style:style style:name="Cell6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73" style:family="paragraph" style:parent-style-name="Normal">
      <style:paragraph-properties fo:text-align="justify" fo:line-height="100%" fo:margin-bottom="0cm"/>
    </style:style>
    <style:style style:name="T1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74" style:family="paragraph" style:parent-style-name="Normal">
      <style:paragraph-properties fo:text-align="justify" fo:line-height="100%" fo:margin-bottom="0cm"/>
    </style:style>
    <style:style style:name="T1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76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77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78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8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18" style:family="table-row">
      <style:table-row-properties style:min-row-height="0.952cm"/>
    </style:style>
    <style:style style:name="Cell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79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8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82" style:family="paragraph" style:parent-style-name="Normal">
      <style:paragraph-properties fo:text-align="justify" fo:line-height="100%" fo:margin-bottom="0cm"/>
    </style:style>
    <style:style style:name="T18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83" style:family="paragraph" style:parent-style-name="Normal">
      <style:paragraph-properties fo:text-align="justify" fo:line-height="100%" fo:margin-bottom="0cm"/>
    </style:style>
    <style:style style:name="T183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184" style:family="paragraph" style:parent-style-name="Normal">
      <style:paragraph-properties fo:text-align="justify" fo:line-height="100%" fo:margin-bottom="0cm"/>
    </style:style>
    <style:style style:name="T1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18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19" style:family="table-row">
      <style:table-row-properties style:min-row-height="0.529cm"/>
    </style:style>
    <style:style style:name="Cell75" style:family="table-cell">
      <style:table-cell-properties style:vertical-align="middle" fo:padding-left="0.19cm" fo:padding-right="0.19cm" fo:wrap-option="wrap"/>
    </style:style>
    <style:style style:name="P18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style:vertical-align="middle" fo:padding-left="0.19cm" fo:padding-right="0.19cm" fo:wrap-option="wrap"/>
    </style:style>
    <style:style style:name="P18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middle" fo:padding-left="0.19cm" fo:padding-right="0.19cm" fo:wrap-option="wrap"/>
    </style:style>
    <style:style style:name="P18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middle" fo:padding-left="0.19cm" fo:padding-right="0.19cm" fo:wrap-option="wrap"/>
    </style:style>
    <style:style style:name="P18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middle" fo:padding-left="0.19cm" fo:padding-right="0.19cm" fo:wrap-option="wrap"/>
    </style:style>
    <style:style style:name="P18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middle" fo:padding-left="0.19cm" fo:padding-right="0.19cm" fo:wrap-option="wrap"/>
    </style:style>
    <style:style style:name="P19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middle" fo:padding-left="0.19cm" fo:padding-right="0.19cm" fo:wrap-option="wrap"/>
    </style:style>
    <style:style style:name="P191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middle" fo:padding-left="0.19cm" fo:padding-right="0.19cm" fo:wrap-option="wrap"/>
    </style:style>
    <style:style style:name="P19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middle" fo:padding-left="0.19cm" fo:padding-right="0.19cm" fo:wrap-option="wrap"/>
    </style:style>
    <style:style style:name="P19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middle" fo:padding-left="0.19cm" fo:padding-right="0.19cm" fo:wrap-option="wrap"/>
    </style:style>
    <style:style style:name="P19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5" style:family="table-cell">
      <style:table-cell-properties style:vertical-align="middle" fo:padding-left="0.19cm" fo:padding-right="0.19cm" fo:wrap-option="wrap"/>
    </style:style>
    <style:style style:name="P19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fo:font-size="11pt" style:font-name-asian="Arial" style:font-size-asian="11pt" style:font-name-complex="Arial" style:font-size-complex="11pt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font-size="11pt" style:font-size-asian="11pt" style:font-size-complex="11pt"/>
    </style:style>
    <style:style style:name="T198_2" style:family="text">
      <style:text-properties fo:font-size="11pt" style:font-size-asian="11pt" style:font-size-complex="11pt"/>
    </style:style>
    <style:style style:name="T198_3" style:family="text">
      <style:text-properties fo:font-size="11pt" style:font-size-asian="11pt" style:font-size-complex="11pt"/>
    </style:style>
    <style:style style:name="P199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1pt" style:font-size-asian="11pt" style:font-size-complex="11pt"/>
    </style:style>
    <style:style style:name="T200_2" style:family="text">
      <style:text-properties fo:font-size="11pt" style:font-size-asian="11pt" style:font-size-complex="11pt"/>
    </style:style>
    <style:style style:name="T200_3" style:family="text">
      <style:text-properties fo:font-size="11pt" style:font-size-asian="11pt" style:font-size-complex="11pt"/>
    </style:style>
    <style:style style:name="T200_4" style:family="text">
      <style:text-properties fo:font-size="11pt" style:font-size-asian="11pt" style:font-size-complex="11pt"/>
    </style:style>
    <style:style style:name="P201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font-size="11pt" style:font-size-asian="11pt" style:font-size-complex="11pt"/>
    </style:style>
    <style:style style:name="P203" style:family="paragraph" style:parent-style-name="Normal">
      <style:paragraph-properties fo:text-align="justify" fo:line-height="115%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4" style:family="paragraph" style:parent-style-name="Normal">
      <style:paragraph-properties fo:text-align="justify" fo:line-height="115%"/>
    </style:style>
    <style:style style:name="T20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5" style:family="paragraph" style:parent-style-name="List_20_Paragraph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205_1" style:family="text">
      <style:text-properties fo:font-size="11pt" style:font-name-asian="游明朝" style:font-size-asian="11pt" style:font-name-complex="Arial" style:font-size-complex="11pt"/>
    </style:style>
    <style:style style:name="P206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209" style:family="paragraph" style:parent-style-name="List_20_Paragraph">
      <style:paragraph-properties fo:text-align="justify" fo:margin-left="0.635cm"/>
    </style:style>
    <style:style style:name="T2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09_2" style:family="text">
      <style:text-properties fo:font-size="11pt" style:font-name-asian="Arial" style:font-size-asian="11pt" style:font-name-complex="Arial" style:font-size-complex="11pt"/>
    </style:style>
    <style:style style:name="T209_3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210" style:family="paragraph" style:parent-style-name="Footnote_20_text"/>
    <style:style style:name="T210_1" style:family="text">
      <style:text-properties fo:font-size="8pt" style:font-size-asian="8pt" style:font-size-complex="8pt"/>
    </style:style>
    <style:style style:name="T210_2" style:family="text">
      <style:text-properties fo:font-style="italic" style:font-style-asian="italic" style:font-style-complex="italic" fo:font-size="8pt" style:font-size-asian="8pt" style:font-size-complex="8pt"/>
    </style:style>
    <style:style style:name="T210_3" style:family="text">
      <style:text-properties fo:font-size="11pt" style:font-name-asian="Arial" style:font-size-asian="11pt" style:font-name-complex="Arial" style:font-size-complex="11pt"/>
    </style:style>
    <style:style style:name="P211" style:family="paragraph" style:parent-style-name="List_20_Paragraph">
      <style:paragraph-properties fo:text-align="justify" fo:margin-left="0.635cm"/>
      <style:text-properties fo:font-size="11pt" style:font-name-asian="Arial" style:font-size-asian="11pt" style:font-name-complex="Arial" style:font-size-complex="11pt"/>
    </style:style>
    <style:style style:name="P212" style:family="paragraph" style:parent-style-name="List_20_Paragraph">
      <style:paragraph-properties fo:text-align="justify" fo:margin-left="0.635cm"/>
    </style:style>
    <style:style style:name="T21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12_2" style:family="text">
      <style:text-properties fo:font-size="11pt" style:font-name-asian="Arial" style:font-size-asian="11pt" style:font-name-complex="Arial" style:font-size-complex="11pt"/>
    </style:style>
    <style:style style:name="T212_3" style:family="text">
      <style:text-properties fo:font-size="11pt" style:font-name-asian="Arial" style:font-size-asian="11pt" style:font-name-complex="Arial" style:font-size-complex="11pt"/>
    </style:style>
    <style:style style:name="T212_4" style:family="text">
      <style:text-properties fo:font-size="11pt" style:font-name-asian="Arial" style:font-size-asian="11pt" style:font-name-complex="Arial" style:font-size-complex="11pt"/>
    </style:style>
    <style:style style:name="T212_5" style:family="text">
      <style:text-properties fo:font-size="11pt" style:font-name-asian="Arial" style:font-size-asian="11pt" style:font-name-complex="Arial" style:font-size-complex="11pt"/>
    </style:style>
    <style:style style:name="T212_6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213" style:family="paragraph" style:parent-style-name="Footnote_20_text"/>
    <style:style style:name="T213_1" style:family="text">
      <style:text-properties fo:font-size="8pt" style:font-size-asian="8pt" style:font-size-complex="8pt"/>
    </style:style>
    <style:style style:name="T213_2" style:family="text">
      <style:text-properties fo:font-size="8pt" style:font-size-asian="8pt" style:font-size-complex="8pt"/>
    </style:style>
    <style:style style:name="T213_3" style:family="text">
      <style:text-properties fo:font-style="italic" style:font-style-asian="italic" style:font-style-complex="italic" fo:font-size="8pt" style:font-size-asian="8pt" style:font-size-complex="8pt"/>
    </style:style>
    <style:style style:name="T213_4" style:family="text">
      <style:text-properties fo:font-size="8pt" style:font-size-asian="8pt" style:font-size-complex="8pt"/>
    </style:style>
    <style:style style:name="P214" style:family="paragraph" style:parent-style-name="Footnote_20_text"/>
    <style:style style:name="T214_1" style:family="text">
      <style:text-properties fo:font-size="11pt" style:font-name-asian="Arial" style:font-size-asian="11pt" style:font-name-complex="Arial" style:font-size-complex="11pt"/>
    </style:style>
    <style:style style:name="P215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fo:font-size="11pt" style:font-name-asian="Arial" style:font-size-asian="11pt" style:font-name-complex="Arial" style:font-size-complex="11pt"/>
    </style:style>
    <style:style style:name="T217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17_3" style:family="text">
      <style:text-properties fo:font-size="11pt" style:font-name-asian="Arial" style:font-size-asian="11pt" style:font-name-complex="Arial" style:font-size-complex="11pt"/>
    </style:style>
    <style:style style:name="T217_4" style:family="text">
      <style:text-properties fo:font-size="11pt" style:font-name-asian="Arial" style:font-size-asian="11pt" style:font-name-complex="Arial" style:font-size-complex="11pt"/>
    </style:style>
    <style:style style:name="T217_5" style:family="text">
      <style:text-properties fo:font-size="11pt" style:font-name-asian="Arial" style:font-size-asian="11pt" style:font-name-complex="Arial" style:font-size-complex="11pt"/>
    </style:style>
    <style:style style:name="T217_6" style:family="text">
      <style:text-properties fo:font-size="11pt" style:font-name-asian="Arial" style:font-size-asian="11pt" style:font-name-complex="Arial" style:font-size-complex="11pt"/>
    </style:style>
    <style:style style:name="T217_7" style:family="text">
      <style:text-properties fo:font-size="11pt" style:font-name-asian="Arial" style:font-size-asian="11pt" style:font-name-complex="Arial" style:font-size-complex="11pt"/>
    </style:style>
    <style:style style:name="T217_8" style:family="text">
      <style:text-properties fo:font-size="11pt" style:font-name-asian="Arial" style:font-size-asian="11pt" style:font-name-complex="Arial" style:font-size-complex="11pt"/>
    </style:style>
    <style:style style:name="T217_9" style:family="text">
      <style:text-properties fo:font-size="11pt" style:font-name-asian="Arial" style:font-size-asian="11pt" style:font-name-complex="Arial" style:font-size-complex="11pt"/>
    </style:style>
    <style:style style:name="T217_10" style:family="text">
      <style:text-properties fo:font-size="11pt" style:font-name-asian="Arial" style:font-size-asian="11pt" style:font-name-complex="Arial" style:font-size-complex="11pt"/>
    </style:style>
    <style:style style:name="T217_11" style:family="text">
      <style:text-properties fo:font-size="11pt" style:font-name-asian="Arial" style:font-size-asian="11pt" style:font-name-complex="Arial" style:font-size-complex="11pt"/>
    </style:style>
    <style:style style:name="T217_12" style:family="text">
      <style:text-properties fo:font-size="11pt" style:font-name-asian="Arial" style:font-size-asian="11pt" style:font-name-complex="Arial" style:font-size-complex="11pt"/>
    </style:style>
    <style:style style:name="T217_13" style:family="text">
      <style:text-properties fo:font-size="11pt" style:font-name-asian="Arial" style:font-size-asian="11pt" style:font-name-complex="Arial" style:font-size-complex="11pt"/>
    </style:style>
    <style:style style:name="T217_14" style:family="text">
      <style:text-properties fo:font-size="11pt" style:font-name-asian="Arial" style:font-size-asian="11pt" style:font-name-complex="Arial" style:font-size-complex="11pt"/>
    </style:style>
    <style:style style:name="T217_15" style:family="text">
      <style:text-properties fo:font-size="11pt" style:font-name-asian="Arial" style:font-size-asian="11pt" style:font-name-complex="Arial" style:font-size-complex="11pt"/>
    </style:style>
    <style:style style:name="T217_16" style:family="text">
      <style:text-properties fo:font-size="11pt" style:font-name-asian="Arial" style:font-size-asian="11pt" style:font-name-complex="Arial" style:font-size-complex="11pt"/>
    </style:style>
    <style:style style:name="T217_17" style:family="text">
      <style:text-properties fo:font-size="11pt" style:font-name-asian="Arial" style:font-size-asian="11pt" style:font-name-complex="Arial" style:font-size-complex="11pt"/>
    </style:style>
    <style:style style:name="T217_18" style:family="text">
      <style:text-properties fo:font-size="11pt" style:font-name-asian="Arial" style:font-size-asian="11pt" style:font-name-complex="Arial" style:font-size-complex="11pt"/>
    </style:style>
    <style:style style:name="T217_19" style:family="text">
      <style:text-properties fo:font-size="11pt" style:font-name-asian="Arial" style:font-size-asian="11pt" style:font-name-complex="Arial" style:font-size-complex="11pt"/>
    </style:style>
    <style:style style:name="T217_20" style:family="text">
      <style:text-properties fo:font-size="11pt" style:font-name-asian="Arial" style:font-size-asian="11pt" style:font-name-complex="Arial" style:font-size-complex="11pt"/>
    </style:style>
    <style:style style:name="P218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able5" style:family="table">
      <style:table-properties table:align="left" style:width="16.776cm" fo:margin-left="0cm"/>
    </style:style>
    <style:style style:name="Column30" style:family="table-column">
      <style:table-column-properties style:column-width="2.575cm"/>
    </style:style>
    <style:style style:name="Column31" style:family="table-column">
      <style:table-column-properties style:column-width="0.609cm"/>
    </style:style>
    <style:style style:name="Column32" style:family="table-column">
      <style:table-column-properties style:column-width="1.679cm"/>
    </style:style>
    <style:style style:name="Column33" style:family="table-column">
      <style:table-column-properties style:column-width="0.609cm"/>
    </style:style>
    <style:style style:name="Column34" style:family="table-column">
      <style:table-column-properties style:column-width="0.609cm"/>
    </style:style>
    <style:style style:name="Column35" style:family="table-column">
      <style:table-column-properties style:column-width="2.194cm"/>
    </style:style>
    <style:style style:name="Column36" style:family="table-column">
      <style:table-column-properties style:column-width="1.658cm"/>
    </style:style>
    <style:style style:name="Column37" style:family="table-column">
      <style:table-column-properties style:column-width="0.609cm"/>
    </style:style>
    <style:style style:name="Column38" style:family="table-column">
      <style:table-column-properties style:column-width="1.291cm"/>
    </style:style>
    <style:style style:name="Column39" style:family="table-column">
      <style:table-column-properties style:column-width="4.098cm"/>
    </style:style>
    <style:style style:name="Column40" style:family="table-column">
      <style:table-column-properties style:column-width="0.829cm"/>
    </style:style>
    <style:style style:name="Column41" style:family="table-column">
      <style:table-column-properties style:column-width="0.018cm"/>
    </style:style>
    <style:style style:name="Row20" style:family="table-row">
      <style:table-row-properties style:min-row-height="0.847cm"/>
    </style:style>
    <style:style style:name="Cell86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19" style:family="paragraph" style:parent-style-name="Normal">
      <style:paragraph-properties fo:text-align="justify" fo:line-height="100%" fo:margin-bottom="0cm"/>
    </style:style>
    <style:style style:name="T21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0" style:family="paragraph" style:parent-style-name="Normal">
      <style:paragraph-properties fo:text-align="justify" fo:line-height="100%" fo:margin-bottom="0cm"/>
    </style:style>
    <style:style style:name="T22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21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1" style:family="table-row">
      <style:table-row-properties style:min-row-height="0.609cm"/>
    </style:style>
    <style:style style:name="Cell88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2" style:family="paragraph" style:parent-style-name="Normal">
      <style:paragraph-properties fo:text-align="justify" fo:line-height="100%" fo:margin-bottom="0cm"/>
    </style:style>
    <style:style style:name="T2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3" style:family="paragraph" style:parent-style-name="Normal">
      <style:paragraph-properties fo:text-align="justify" fo:line-height="100%" fo:margin-bottom="0cm"/>
    </style:style>
    <style:style style:name="T2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224" style:family="paragraph" style:parent-style-name="Normal">
      <style:paragraph-properties fo:text-align="justify" fo:line-height="100%" fo:margin-bottom="0cm"/>
    </style:style>
    <style:style style:name="T224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25" style:family="paragraph" style:parent-style-name="Normal">
      <style:paragraph-properties fo:text-align="justify" fo:line-height="100%" fo:margin-bottom="0cm"/>
    </style:style>
    <style:style style:name="T225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>
      <style:table-row-properties style:min-row-height="0.609cm"/>
    </style:style>
    <style:style style:name="Cell92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6" style:family="paragraph" style:parent-style-name="Normal">
      <style:paragraph-properties fo:text-align="justify" fo:line-height="100%" fo:margin-bottom="0cm"/>
    </style:style>
    <style:style style:name="T2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7" style:family="paragraph" style:parent-style-name="Normal">
      <style:paragraph-properties fo:text-align="justify" fo:line-height="100%" fo:margin-bottom="0cm"/>
    </style:style>
    <style:style style:name="T2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2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4" style:family="table-cell">
      <style:table-cell-properties fo:background-color="#dae9f7" style:vertical-align="top" fo:border-top="#000000 0.035cm solid" fo:border-bottom="#000000 0.035cm solid" fo:padding-left="0.19cm" fo:padding-right="0.19cm" fo:border-right="#000000 0.035cm solid" fo:wrap-option="wrap"/>
    </style:style>
    <style:style style:name="P228" style:family="paragraph" style:parent-style-name="Normal">
      <style:paragraph-properties fo:text-align="justify" fo:line-height="100%" fo:margin-bottom="0cm"/>
    </style:style>
    <style:style style:name="T2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29" style:family="paragraph" style:parent-style-name="Normal">
      <style:paragraph-properties fo:text-align="justify" fo:line-height="100%" fo:margin-bottom="0cm"/>
    </style:style>
    <style:style style:name="T2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1.429cm"/>
    </style:style>
    <style:style style:name="Cell96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0" style:family="paragraph" style:parent-style-name="Normal">
      <style:paragraph-properties fo:text-align="justify" fo:line-height="100%" fo:margin-bottom="0cm"/>
    </style:style>
    <style:style style:name="T23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7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8" style:family="table-cell">
      <style:table-cell-properties fo:background-color="#dae9f7" style:vertical-align="top" fo:border-bottom="#000000 0.035cm solid" fo:padding-left="0.19cm" fo:padding-right="0.19cm" fo:border-right="#000000 0.035cm solid" fo:wrap-option="wrap"/>
    </style:style>
    <style:style style:name="P233" style:family="paragraph" style:parent-style-name="Normal">
      <style:paragraph-properties fo:text-align="justify" fo:line-height="100%" fo:margin-bottom="0cm"/>
    </style:style>
    <style:style style:name="T2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529cm"/>
    </style:style>
    <style:style style:name="Cell9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3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3" style:family="paragraph" style:parent-style-name="Normal">
      <style:paragraph-properties fo:text-align="justify" fo:line-height="100%" fo:margin-bottom="0cm"/>
    </style:style>
    <style:style style:name="T2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>
      <style:table-row-properties style:min-row-height="1.217cm"/>
    </style:style>
    <style:style style:name="Cell10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4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4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4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5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6" style:family="paragraph" style:parent-style-name="Normal">
      <style:paragraph-properties fo:text-align="justify" fo:line-height="100%" fo:margin-bottom="0cm"/>
    </style:style>
    <style:style style:name="T2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6" style:family="table-row">
      <style:table-row-properties style:min-row-height="1.217cm"/>
    </style:style>
    <style:style style:name="Cell1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5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2_2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63" style:family="paragraph" style:parent-style-name="Normal">
      <style:paragraph-properties fo:line-height="100%" fo:margin-bottom="0cm"/>
      <style:text-properties fo:font-style="italic" style:font-style-asian="italic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68" style:family="paragraph" style:parent-style-name="Normal">
      <style:paragraph-properties fo:text-align="justify" fo:line-height="100%" fo:margin-bottom="0cm"/>
    </style:style>
    <style:style style:name="T2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8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0.952cm"/>
    </style:style>
    <style:style style:name="Cell1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69" style:family="paragraph" style:parent-style-name="Normal">
      <style:paragraph-properties fo:line-height="100%" fo:margin-bottom="0cm"/>
    </style:style>
    <style:style style:name="T2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26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7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7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7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75" style:family="paragraph" style:parent-style-name="Normal">
      <style:paragraph-properties fo:text-align="justify" fo:line-height="100%" fo:margin-bottom="0cm"/>
    </style:style>
    <style:style style:name="T27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7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276" style:family="paragraph" style:parent-style-name="Normal">
      <style:paragraph-properties fo:text-align="justify"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8" style:family="table-row">
      <style:table-row-properties style:min-row-height="0.529cm"/>
    </style:style>
    <style:style style:name="Cell111" style:family="table-cell">
      <style:table-cell-properties style:vertical-align="middle" fo:padding-left="0.19cm" fo:padding-right="0.19cm" fo:wrap-option="wrap"/>
    </style:style>
    <style:style style:name="P27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2" style:family="table-cell">
      <style:table-cell-properties style:vertical-align="middle" fo:padding-left="0.19cm" fo:padding-right="0.19cm" fo:wrap-option="wrap"/>
    </style:style>
    <style:style style:name="P27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style:vertical-align="middle" fo:padding-left="0.19cm" fo:padding-right="0.19cm" fo:wrap-option="wrap"/>
    </style:style>
    <style:style style:name="P279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middle" fo:padding-left="0.19cm" fo:padding-right="0.19cm" fo:wrap-option="wrap"/>
    </style:style>
    <style:style style:name="P28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middle" fo:padding-left="0.19cm" fo:padding-right="0.19cm" fo:wrap-option="wrap"/>
    </style:style>
    <style:style style:name="P281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6" style:family="table-cell">
      <style:table-cell-properties style:vertical-align="middle" fo:padding-left="0.19cm" fo:padding-right="0.19cm" fo:wrap-option="wrap"/>
    </style:style>
    <style:style style:name="P282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middle" fo:padding-left="0.19cm" fo:padding-right="0.19cm" fo:wrap-option="wrap"/>
    </style:style>
    <style:style style:name="P28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8" style:family="table-cell">
      <style:table-cell-properties style:vertical-align="middle" fo:padding-left="0.19cm" fo:padding-right="0.19cm" fo:wrap-option="wrap"/>
    </style:style>
    <style:style style:name="P28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style:vertical-align="middle" fo:padding-left="0.19cm" fo:padding-right="0.19cm" fo:wrap-option="wrap"/>
    </style:style>
    <style:style style:name="P28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middle" fo:padding-left="0.19cm" fo:padding-right="0.19cm" fo:wrap-option="wrap"/>
    </style:style>
    <style:style style:name="P28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style:vertical-align="middle" fo:padding-left="0.19cm" fo:padding-right="0.19cm" fo:wrap-option="wrap"/>
    </style:style>
    <style:style style:name="P28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288" style:family="paragraph" style:parent-style-name="Normal">
      <style:paragraph-properties fo:text-align="justify"/>
    </style:style>
    <style:style style:name="T28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288_2" style:family="text">
      <style:text-properties fo:color="#156082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1pt" style:font-name-asian="Arial" style:font-size-asian="11pt" style:font-name-complex="Arial" style:font-size-complex="11pt"/>
    </style:style>
    <style:style style:name="T289_2" style:family="text">
      <style:text-properties fo:font-size="11pt" style:font-name-asian="Arial" style:font-size-asian="11pt" style:font-name-complex="Arial" style:font-size-complex="11pt"/>
    </style:style>
    <style:style style:name="T289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8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289_12" style:family="text">
      <style:text-properties fo:font-size="11pt" style:font-size-asian="11pt" style:font-name-complex="Arial" style:font-size-complex="11pt"/>
    </style:style>
    <style:style style:name="P2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2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4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7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8" style:family="text">
      <style:text-properties fo:font-size="11pt" style:font-name-asian="Arial" style:font-size-asian="11pt" style:font-name-complex="Arial" style:font-size-complex="11pt"/>
    </style:style>
    <style:style style:name="T291_9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10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11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1_12" style:family="text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292" style:family="paragraph" style:parent-style-name="Normal">
      <style:paragraph-properties fo:text-align="justify"/>
    </style:style>
    <style:style style:name="T292_1" style:family="text" style:parent-style-name="Footnote_20_reference">
      <style:text-properties fo:font-size="8pt" style:font-size-asian="8pt" style:font-name-complex="Arial" style:font-size-complex="8pt" fo:language-asian="en" fo:country-asian="GB"/>
    </style:style>
    <style:style style:name="T292_2" style:family="text">
      <style:text-properties fo:font-size="8pt" style:font-name-asian="Arial" style:font-size-asian="8pt" style:font-name-complex="Arial" style:font-size-complex="8pt"/>
    </style:style>
    <style:style style:name="T292_3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2_4" style:family="text">
      <style:text-properties fo:font-size="11pt" style:font-name-asian="Arial" style:font-size-asian="11pt" style:font-name-complex="Arial" style:font-size-complex="11pt"/>
    </style:style>
    <style:style style:name="T292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2_6" style:family="text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293" style:family="paragraph" style:parent-style-name="Footnote_20_text">
      <style:paragraph-properties fo:text-align="justify"/>
    </style:style>
    <style:style style:name="T293_1" style:family="text">
      <style:text-properties fo:font-size="8pt" style:font-size-asian="8pt" style:font-name-complex="Arial" style:font-size-complex="8pt"/>
    </style:style>
    <style:style style:name="T293_2" style:family="text">
      <style:text-properties fo:font-size="8pt" style:font-name-asian="Arial" style:font-size-asian="8pt" style:font-name-complex="Arial" style:font-size-complex="8pt"/>
    </style:style>
    <style:style style:name="T293_3" style:family="text">
      <style:text-properties fo:font-style="italic" style:font-style-asian="italic" style:font-style-complex="italic" fo:font-size="8pt" style:font-name-asian="Arial" style:font-size-asian="8pt" style:font-name-complex="Arial" style:font-size-complex="8pt"/>
    </style:style>
    <style:style style:name="T293_4" style:family="text">
      <style:text-properties fo:font-size="8pt" style:font-name-asian="Arial" style:font-size-asian="8pt" style:font-name-complex="Arial" style:font-size-complex="8pt"/>
    </style:style>
    <style:style style:name="T293_5" style:family="text">
      <style:text-properties fo:font-size="8pt" style:font-name-asian="Arial" style:font-size-asian="8pt" style:font-name-complex="Arial" style:font-size-complex="8pt"/>
    </style:style>
    <style:style style:name="T293_6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3_7" style:family="text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294" style:family="paragraph" style:parent-style-name="Footnote_20_text">
      <style:paragraph-properties fo:text-align="justify"/>
    </style:style>
    <style:style style:name="T294_1" style:family="text">
      <style:text-properties fo:font-size="8pt" style:font-size-asian="8pt" style:font-name-complex="Arial" style:font-size-complex="8pt"/>
    </style:style>
    <style:style style:name="T294_2" style:family="text">
      <style:text-properties fo:font-size="8pt" style:font-name-asian="Arial" style:font-size-asian="8pt" style:font-name-complex="Arial" style:font-size-complex="8pt"/>
    </style:style>
    <style:style style:name="T294_3" style:family="text">
      <style:text-properties fo:font-style="italic" style:font-style-asian="italic" style:font-style-complex="italic" fo:font-size="8pt" style:font-name-asian="Arial" style:font-size-asian="8pt" style:font-name-complex="Arial" style:font-size-complex="8pt"/>
    </style:style>
    <style:style style:name="T294_4" style:family="text">
      <style:text-properties fo:font-size="8pt" style:font-name-asian="Arial" style:font-size-asian="8pt" style:font-name-complex="Arial" style:font-size-complex="8pt"/>
    </style:style>
    <style:style style:name="T294_5" style:family="text">
      <style:text-properties fo:font-size="11pt" style:font-name-asian="Arial" style:font-size-asian="11pt" style:font-name-complex="Arial" style:font-size-complex="11pt" fo:language="en" fo:country="US"/>
    </style:style>
    <style:style style:name="T294_6" style:family="text">
      <style:text-properties fo:font-size="11pt" style:font-name-asian="Arial" style:font-size-asian="11pt" style:font-name-complex="Arial" style:font-size-complex="11pt"/>
    </style:style>
    <style:style style:name="T294_7" style:family="text">
      <style:text-properties fo:font-size="11pt" style:font-name-asian="Arial" style:font-size-asian="11pt" style:font-name-complex="Arial" style:font-size-complex="11pt"/>
    </style:style>
    <style:style style:name="T294_8" style:family="text">
      <style:text-properties fo:font-size="11pt" style:font-size-asian="11pt" style:font-name-complex="Arial" style:font-size-complex="11pt"/>
    </style:style>
    <style:style style:name="P29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fo:font-size="11pt" style:font-size-asian="11pt" style:font-name-complex="Arial" style:font-size-complex="11pt"/>
    </style:style>
    <style:style style:name="T296_2" style:family="text">
      <style:text-properties fo:font-size="11pt" style:font-size-asian="11pt" style:font-name-complex="Arial" style:font-size-complex="11pt"/>
    </style:style>
    <style:style style:name="P29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fo:font-size="11pt" style:font-name-asian="游明朝" style:font-size-asian="11pt" style:font-name-complex="Arial" style:font-size-complex="11pt"/>
    </style:style>
    <style:style style:name="T298_2" style:family="text">
      <style:text-properties fo:font-size="11pt" style:font-name-asian="游明朝" style:font-size-asian="11pt" style:font-name-complex="Arial" style:font-size-complex="11pt"/>
    </style:style>
    <style:style style:name="T298_3" style:family="text">
      <style:text-properties fo:font-size="11pt" style:font-name-asian="游明朝" style:font-size-asian="11pt" style:font-name-complex="Arial" style:font-size-complex="11pt"/>
    </style:style>
    <style:style style:name="T298_4" style:family="text">
      <style:text-properties fo:font-size="11pt" style:font-name-asian="游明朝" style:font-size-asian="11pt" style:font-name-complex="Arial" style:font-size-complex="11pt"/>
    </style:style>
    <style:style style:name="T298_5" style:family="text">
      <style:text-properties fo:font-size="11pt" style:font-name-asian="游明朝" style:font-size-asian="11pt" style:font-name-complex="Arial" style:font-size-complex="11pt"/>
    </style:style>
    <style:style style:name="T298_6" style:family="text">
      <style:text-properties fo:font-size="11pt" style:font-name-asian="游明朝" style:font-size-asian="11pt" style:font-name-complex="Arial" style:font-size-complex="11pt"/>
    </style:style>
    <style:style style:name="T298_7" style:family="text">
      <style:text-properties fo:font-size="11pt" style:font-name-asian="游明朝" style:font-size-asian="11pt" style:font-name-complex="Arial" style:font-size-complex="11pt"/>
    </style:style>
    <style:style style:name="T298_8" style:family="text">
      <style:text-properties fo:font-size="11pt" style:font-name-asian="游明朝" style:font-size-asian="11pt" style:font-name-complex="Arial" style:font-size-complex="11pt"/>
    </style:style>
    <style:style style:name="T298_9" style:family="text">
      <style:text-properties fo:font-size="11pt" style:font-name-asian="游明朝" style:font-size-asian="11pt" style:font-name-complex="Arial" style:font-size-complex="11pt"/>
    </style:style>
    <style:style style:name="T298_10" style:family="text">
      <style:text-properties fo:font-size="11pt" style:font-name-asian="游明朝" style:font-size-asian="11pt" style:font-name-complex="Arial" style:font-size-complex="11pt"/>
    </style:style>
    <style:style style:name="T298_11" style:family="text">
      <style:text-properties fo:font-size="11pt" style:font-name-asian="游明朝" style:font-size-asian="11pt" style:font-name-complex="Arial" style:font-size-complex="11pt"/>
    </style:style>
    <style:style style:name="T298_12" style:family="text">
      <style:text-properties fo:font-size="11pt" style:font-name-asian="游明朝" style:font-size-asian="11pt" style:font-name-complex="Arial" style:font-size-complex="11pt"/>
    </style:style>
    <style:style style:name="T298_13" style:family="text">
      <style:text-properties fo:font-size="11pt" style:font-name-asian="游明朝" style:font-size-asian="11pt" style:font-name-complex="Arial" style:font-size-complex="11pt"/>
    </style:style>
    <style:style style:name="T298_14" style:family="text">
      <style:text-properties fo:font-size="11pt" style:font-name-asian="游明朝" style:font-size-asian="11pt" style:font-name-complex="Arial" style:font-size-complex="11pt"/>
    </style:style>
    <style:style style:name="T298_15" style:family="text">
      <style:text-properties fo:font-size="11pt" style:font-name-asian="游明朝" style:font-size-asian="11pt" style:font-name-complex="Arial" style:font-size-complex="11pt"/>
    </style:style>
    <style:style style:name="T298_16" style:family="text" style:parent-style-name="Normal">
      <style:text-properties fo:font-size="11pt" style:font-name-asian="游明朝" style:font-size-asian="11pt" style:font-name-complex="Arial" style:font-size-complex="11pt"/>
    </style:style>
    <style:style style:name="P299" style:family="paragraph" style:parent-style-name="Footnote_20_text"/>
    <style:style style:name="T299_1" style:family="text">
      <style:text-properties fo:font-size="8pt" style:font-size-asian="8pt" style:font-name-complex="Arial" style:font-size-complex="8pt"/>
    </style:style>
    <style:style style:name="T299_2" style:family="text">
      <style:text-properties fo:font-size="8pt" style:font-name-asian="Arial" style:font-size-asian="8pt" style:font-name-complex="Arial" style:font-size-complex="8pt" fo:language-asian="en" fo:country-asian="US"/>
    </style:style>
    <style:style style:name="T299_3" style:family="text">
      <style:text-properties fo:font-size="11pt" style:font-name-asian="游明朝" style:font-size-asian="11pt" style:font-name-complex="Arial" style:font-size-complex="11pt"/>
    </style:style>
    <style:style style:name="P300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1pt" style:font-name-asian="游明朝" style:font-size-asian="11pt" style:font-name-complex="Arial" style:font-size-complex="11pt"/>
    </style:style>
    <style:style style:name="T301_2" style:family="text">
      <style:text-properties fo:font-size="11pt" style:font-name-asian="游明朝" style:font-size-asian="11pt" style:font-name-complex="Arial" style:font-size-complex="11pt"/>
    </style:style>
    <style:style style:name="T301_3" style:family="text">
      <style:text-properties fo:font-size="11pt" style:font-name-asian="游明朝" style:font-size-asian="11pt" style:font-name-complex="Arial" style:font-size-complex="11pt"/>
    </style:style>
    <style:style style:name="T301_4" style:family="text">
      <style:text-properties fo:font-size="11pt" style:font-name-asian="游明朝" style:font-size-asian="11pt" style:font-name-complex="Arial" style:font-size-complex="11pt"/>
    </style:style>
    <style:style style:name="T301_5" style:family="text">
      <style:text-properties fo:font-size="11pt" style:font-name-asian="游明朝" style:font-size-asian="11pt" style:font-name-complex="Arial" style:font-size-complex="11pt"/>
    </style:style>
    <style:style style:name="T301_6" style:family="text">
      <style:text-properties fo:font-size="11pt" style:font-name-asian="游明朝" style:font-size-asian="11pt" style:font-name-complex="Arial" style:font-size-complex="11pt"/>
    </style:style>
    <style:style style:name="T301_7" style:family="text" style:parent-style-name="Normal">
      <style:text-properties fo:font-size="11pt" style:font-name-asian="游明朝" style:font-size-asian="11pt" style:font-name-complex="Arial" style:font-size-complex="11pt"/>
    </style:style>
    <style:style style:name="P302" style:family="paragraph" style:parent-style-name="Footnote_20_text"/>
    <style:style style:name="T302_1" style:family="text">
      <style:text-properties fo:font-size="8pt" style:font-size-asian="8pt" style:font-name-complex="Arial" style:font-size-complex="8pt"/>
    </style:style>
    <style:style style:name="T302_2" style:family="text">
      <style:text-properties fo:font-size="8pt" style:font-name-asian="Arial" style:font-size-asian="8pt" style:font-name-complex="Arial" style:font-size-complex="8pt"/>
    </style:style>
    <style:style style:name="T302_3" style:family="text">
      <style:text-properties fo:font-size="11pt" style:font-name-asian="游明朝" style:font-size-asian="11pt" style:font-name-complex="Arial" style:font-size-complex="11pt"/>
    </style:style>
    <style:style style:name="T302_4" style:family="text">
      <style:text-properties fo:font-size="11pt" style:font-name-asian="游明朝" style:font-size-asian="11pt" style:font-name-complex="Arial" style:font-size-complex="11pt"/>
    </style:style>
    <style:style style:name="T302_5" style:family="text">
      <style:text-properties fo:font-size="11pt" style:font-name-asian="游明朝" style:font-size-asian="11pt" style:font-name-complex="Arial" style:font-size-complex="11pt"/>
    </style:style>
    <style:style style:name="T302_6" style:family="text">
      <style:text-properties fo:font-size="11pt" style:font-name-asian="游明朝" style:font-size-asian="11pt" style:font-name-complex="Arial" style:font-size-complex="11pt"/>
    </style:style>
    <style:style style:name="T302_7" style:family="text">
      <style:text-properties fo:font-size="11pt" style:font-name-asian="游明朝" style:font-size-asian="11pt" style:font-name-complex="Arial" style:font-size-complex="11pt"/>
    </style:style>
    <style:style style:name="T302_8" style:family="text">
      <style:text-properties fo:font-size="11pt" style:font-name-asian="游明朝" style:font-size-asian="11pt" style:font-name-complex="Arial" style:font-size-complex="11pt"/>
    </style:style>
    <style:style style:name="T302_9" style:family="text">
      <style:text-properties fo:font-size="11pt" style:font-name-asian="游明朝" style:font-size-asian="11pt" style:font-name-complex="Arial" style:font-size-complex="11pt"/>
    </style:style>
    <style:style style:name="T302_10" style:family="text">
      <style:text-properties fo:font-size="11pt" style:font-name-asian="游明朝" style:font-size-asian="11pt" style:font-name-complex="Arial" style:font-size-complex="11pt"/>
    </style:style>
    <style:style style:name="T302_11" style:family="text">
      <style:text-properties fo:font-size="11pt" style:font-name-asian="游明朝" style:font-size-asian="11pt" style:font-name-complex="Arial" style:font-size-complex="11pt"/>
    </style:style>
    <style:style style:name="T302_12" style:family="text">
      <style:text-properties fo:font-size="11pt" style:font-name-asian="游明朝" style:font-size-asian="11pt" style:font-name-complex="Arial" style:font-size-complex="11pt"/>
    </style:style>
    <style:style style:name="T302_13" style:family="text">
      <style:text-properties fo:font-size="11pt" style:font-name-asian="游明朝" style:font-size-asian="11pt" style:font-name-complex="Arial" style:font-size-complex="11pt"/>
    </style:style>
    <style:style style:name="T302_14" style:family="text">
      <style:text-properties fo:font-size="11pt" style:font-name-asian="游明朝" style:font-size-asian="11pt" style:font-name-complex="Arial" style:font-size-complex="11pt"/>
    </style:style>
    <style:style style:name="T302_15" style:family="text">
      <style:text-properties fo:font-size="11pt" style:font-name-asian="游明朝" style:font-size-asian="11pt" style:font-name-complex="Arial" style:font-size-complex="11pt"/>
    </style:style>
    <style:style style:name="T302_16" style:family="text" style:parent-style-name="Normal">
      <style:text-properties fo:font-size="11pt" style:font-name-asian="游明朝" style:font-size-asian="11pt" style:font-name-complex="Arial" style:font-size-complex="11pt"/>
    </style:style>
    <style:style style:name="P303" style:family="paragraph" style:parent-style-name="Footnote_20_text"/>
    <style:style style:name="T303_1" style:family="text">
      <style:text-properties fo:font-size="8pt" style:font-size-asian="8pt" style:font-size-complex="8pt"/>
    </style:style>
    <style:style style:name="T303_2" style:family="text">
      <style:text-properties fo:font-size="8pt" style:font-name-asian="Arial" style:font-size-asian="8pt" style:font-name-complex="Arial" style:font-size-complex="8pt"/>
    </style:style>
    <style:style style:name="T303_3" style:family="text">
      <style:text-properties fo:font-size="8pt" style:font-name-asian="Arial" style:font-size-asian="8pt" style:font-name-complex="Arial" style:font-size-complex="8pt"/>
    </style:style>
    <style:style style:name="T303_4" style:family="text">
      <style:text-properties fo:font-size="8pt" style:font-name-asian="Arial" style:font-size-asian="8pt" style:font-name-complex="Arial" style:font-size-complex="8pt"/>
    </style:style>
    <style:style style:name="T303_5" style:family="text">
      <style:text-properties fo:font-size="8pt" style:font-name-asian="Arial" style:font-size-asian="8pt" style:font-name-complex="Arial" style:font-size-complex="8pt"/>
    </style:style>
    <style:style style:name="T303_6" style:family="text">
      <style:text-properties fo:font-size="8pt" style:font-name-asian="Arial" style:font-size-asian="8pt" style:font-name-complex="Arial" style:font-size-complex="8pt"/>
    </style:style>
    <style:style style:name="T303_7" style:family="text">
      <style:text-properties fo:font-size="11pt" style:font-name-asian="游明朝" style:font-size-asian="11pt" style:font-name-complex="Arial" style:font-size-complex="11pt"/>
    </style:style>
    <style:style style:name="P304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fo:font-size="11pt" style:font-name-asian="游明朝" style:font-size-asian="11pt" style:font-name-complex="Arial" style:font-size-complex="11pt"/>
    </style:style>
    <style:style style:name="T305_2" style:family="text">
      <style:text-properties fo:font-size="11pt" style:font-name-asian="游明朝" style:font-size-asian="11pt" style:font-name-complex="Arial" style:font-size-complex="11pt"/>
    </style:style>
    <style:style style:name="T305_3" style:family="text">
      <style:text-properties fo:font-size="11pt" style:font-name-asian="游明朝" style:font-size-asian="11pt" style:font-name-complex="Arial" style:font-size-complex="11pt"/>
    </style:style>
    <style:style style:name="T305_4" style:family="text">
      <style:text-properties fo:font-size="11pt" style:font-name-asian="游明朝" style:font-size-asian="11pt" style:font-name-complex="Arial" style:font-size-complex="11pt"/>
    </style:style>
    <style:style style:name="T305_5" style:family="text">
      <style:text-properties fo:font-size="11pt" style:font-name-asian="游明朝" style:font-size-asian="11pt" style:font-name-complex="Arial" style:font-size-complex="11pt"/>
    </style:style>
    <style:style style:name="T305_6" style:family="text">
      <style:text-properties fo:font-size="11pt" style:font-name-asian="游明朝" style:font-size-asian="11pt" style:font-name-complex="Arial" style:font-size-complex="11pt"/>
    </style:style>
    <style:style style:name="T305_7" style:family="text">
      <style:text-properties fo:font-size="11pt" style:font-name-asian="游明朝" style:font-size-asian="11pt" style:font-name-complex="Arial" style:font-size-complex="11pt"/>
    </style:style>
    <style:style style:name="T305_8" style:family="text">
      <style:text-properties fo:font-size="11pt" style:font-name-asian="游明朝" style:font-size-asian="11pt" style:font-name-complex="Arial" style:font-size-complex="11pt"/>
    </style:style>
    <style:style style:name="T305_9" style:family="text">
      <style:text-properties fo:font-size="11pt" style:font-name-asian="游明朝" style:font-size-asian="11pt" style:font-name-complex="Arial" style:font-size-complex="11pt"/>
    </style:style>
    <style:style style:name="T305_10" style:family="text">
      <style:text-properties fo:font-size="11pt" style:font-name-asian="游明朝" style:font-size-asian="11pt" style:font-name-complex="Arial" style:font-size-complex="11pt"/>
    </style:style>
    <style:style style:name="T305_11" style:family="text">
      <style:text-properties fo:font-size="11pt" style:font-name-asian="游明朝" style:font-size-asian="11pt" style:font-name-complex="Arial" style:font-size-complex="11pt"/>
    </style:style>
    <style:style style:name="T305_12" style:family="text">
      <style:text-properties fo:font-size="11pt" style:font-name-asian="游明朝" style:font-size-asian="11pt" style:font-name-complex="Arial" style:font-size-complex="11pt"/>
    </style:style>
    <style:style style:name="T305_13" style:family="text">
      <style:text-properties fo:font-size="11pt" style:font-name-asian="游明朝" style:font-size-asian="11pt" style:font-name-complex="Arial" style:font-size-complex="11pt"/>
    </style:style>
    <style:style style:name="T305_14" style:family="text">
      <style:text-properties fo:font-size="11pt" style:font-name-asian="游明朝" style:font-size-asian="11pt" style:font-name-complex="Arial" style:font-size-complex="11pt"/>
    </style:style>
    <style:style style:name="T305_15" style:family="text">
      <style:text-properties fo:font-size="11pt" style:font-name-asian="游明朝" style:font-size-asian="11pt" style:font-name-complex="Arial" style:font-size-complex="11pt"/>
    </style:style>
    <style:style style:name="T305_16" style:family="text">
      <style:text-properties fo:font-size="11pt" style:font-name-asian="游明朝" style:font-size-asian="11pt" style:font-name-complex="Arial" style:font-size-complex="11pt"/>
    </style:style>
    <style:style style:name="T305_17" style:family="text">
      <style:text-properties fo:font-size="11pt" style:font-name-asian="游明朝" style:font-size-asian="11pt" style:font-name-complex="Arial" style:font-size-complex="11pt"/>
    </style:style>
    <style:style style:name="T305_18" style:family="text">
      <style:text-properties fo:font-size="11pt" style:font-name-asian="游明朝" style:font-size-asian="11pt" style:font-name-complex="Arial" style:font-size-complex="11pt"/>
    </style:style>
    <style:style style:name="T305_19" style:family="text">
      <style:text-properties fo:font-size="11pt" style:font-name-asian="游明朝" style:font-size-asian="11pt" style:font-name-complex="Arial" style:font-size-complex="11pt"/>
    </style:style>
    <style:style style:name="T305_20" style:family="text">
      <style:text-properties fo:font-size="11pt" style:font-name-asian="游明朝" style:font-size-asian="11pt" style:font-name-complex="Arial" style:font-size-complex="11pt"/>
    </style:style>
    <style:style style:name="T305_21" style:family="text">
      <style:text-properties fo:font-size="11pt" style:font-name-asian="游明朝" style:font-size-asian="11pt" style:font-name-complex="Arial" style:font-size-complex="11pt"/>
    </style:style>
    <style:style style:name="T305_22" style:family="text">
      <style:text-properties fo:font-size="11pt" style:font-name-asian="游明朝" style:font-size-asian="11pt" style:font-name-complex="Arial" style:font-size-complex="11pt"/>
    </style:style>
    <style:style style:name="T305_23" style:family="text">
      <style:text-properties fo:font-size="11pt" style:font-name-asian="游明朝" style:font-size-asian="11pt" style:font-name-complex="Arial" style:font-size-complex="11pt"/>
    </style:style>
    <style:style style:name="T305_24" style:family="text">
      <style:text-properties fo:font-size="11pt" style:font-name-asian="游明朝" style:font-size-asian="11pt" style:font-name-complex="Arial" style:font-size-complex="11pt"/>
    </style:style>
    <style:style style:name="T305_25" style:family="text">
      <style:text-properties fo:font-size="11pt" style:font-name-asian="游明朝" style:font-size-asian="11pt" style:font-name-complex="Arial" style:font-size-complex="11pt"/>
    </style:style>
    <style:style style:name="T305_26" style:family="text">
      <style:text-properties fo:font-size="11pt" style:font-name-asian="游明朝" style:font-size-asian="11pt" style:font-name-complex="Arial" style:font-size-complex="11pt"/>
    </style:style>
    <style:style style:name="T305_27" style:family="text">
      <style:text-properties fo:font-size="11pt" style:font-name-asian="游明朝" style:font-size-asian="11pt" style:font-name-complex="Arial" style:font-size-complex="11pt"/>
    </style:style>
    <style:style style:name="P306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font-size="11pt" style:font-size-asian="11pt" style:font-size-complex="11pt"/>
    </style:style>
    <style:style style:name="T307_2" style:family="text">
      <style:text-properties fo:font-size="11pt" style:font-size-asian="11pt" style:font-size-complex="11pt"/>
    </style:style>
    <style:style style:name="T307_3" style:family="text">
      <style:text-properties fo:font-size="11pt" style:font-size-asian="11pt" style:font-size-complex="11pt"/>
    </style:style>
    <style:style style:name="P308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10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1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10_2" style:family="text">
      <style:text-properties fo:font-size="11pt" style:font-name-asian="Arial" style:font-size-asian="11pt" style:font-name-complex="Arial" style:font-size-complex="11pt"/>
    </style:style>
    <style:style style:name="T310_3" style:family="text">
      <style:text-properties fo:font-size="11pt" style:font-name-asian="Arial" style:font-size-asian="11pt" style:font-name-complex="Arial" style:font-size-complex="11pt"/>
    </style:style>
    <style:style style:name="T310_4" style:family="text" style:parent-style-name="Normal">
      <style:text-properties fo:font-size="11pt" style:font-name-asian="Arial" style:font-size-asian="11pt" style:font-name-complex="Arial" style:font-size-complex="11pt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fo:font-size="8pt" style:font-name-asian="Arial" style:font-size-asian="8pt" style:font-name-complex="Arial" style:font-size-complex="8pt"/>
    </style:style>
    <style:style style:name="T311_2" style:family="text">
      <style:text-properties fo:font-size="11pt" style:font-name-asian="Arial" style:font-size-asian="11pt" style:font-name-complex="Arial" style:font-size-complex="11pt"/>
    </style:style>
    <style:style style:name="T311_3" style:family="text" style:parent-style-name="Normal">
      <style:text-properties fo:font-size="11pt" style:font-name-asian="Arial" style:font-size-asian="11pt" style:font-name-complex="Arial" style:font-size-complex="11pt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font-size="8pt" style:font-name-asian="Arial" style:font-size-asian="8pt" style:font-name-complex="Arial" style:font-size-complex="8pt"/>
    </style:style>
    <style:style style:name="T312_2" style:family="text">
      <style:text-properties fo:font-size="11pt" style:font-name-asian="Arial" style:font-size-asian="11pt" style:font-name-complex="Arial" style:font-size-complex="11pt"/>
    </style:style>
    <style:style style:name="T312_3" style:family="text" style:parent-style-name="Normal">
      <style:text-properties fo:font-size="11pt" style:font-name-asian="Arial" style:font-size-asian="11pt" style:font-name-complex="Arial" style:font-size-complex="11pt"/>
    </style:style>
    <style:style style:name="P313" style:family="paragraph" style:parent-style-name="Normal">
      <style:paragraph-properties fo:text-align="justify"/>
    </style:style>
    <style:style style:name="T313_1" style:family="text">
      <style:text-properties fo:font-size="8pt" style:font-name-asian="Arial" style:font-size-asian="8pt" style:font-name-complex="Arial" style:font-size-complex="8pt"/>
    </style:style>
    <style:style style:name="T313_2" style:family="text">
      <style:text-properties fo:font-size="11pt" style:font-name-asian="Arial" style:font-size-asian="11pt" style:font-name-complex="Arial" style:font-size-complex="11pt"/>
    </style:style>
    <style:style style:name="T313_3" style:family="text">
      <style:text-properties fo:font-size="11pt" style:font-name-asian="Arial" style:font-size-asian="11pt" style:font-name-complex="Arial" style:font-size-complex="11pt"/>
    </style:style>
    <style:style style:name="T313_4" style:family="text">
      <style:text-properties fo:font-size="11pt" style:font-name-asian="Arial" style:font-size-asian="11pt" style:font-name-complex="Arial" style:font-size-complex="11pt"/>
    </style:style>
    <style:style style:name="T313_5" style:family="text">
      <style:text-properties fo:font-size="11pt" style:font-name-asian="Arial" style:font-size-asian="11pt" style:font-name-complex="Arial" style:font-size-complex="11pt"/>
    </style:style>
    <style:style style:name="T313_6" style:family="text">
      <style:text-properties fo:font-size="11pt" style:font-name-asian="Arial" style:font-size-asian="11pt" style:font-name-complex="Arial" style:font-size-complex="11pt"/>
    </style:style>
    <style:style style:name="T313_7" style:family="text">
      <style:text-properties fo:font-size="11pt" style:font-name-asian="Arial" style:font-size-asian="11pt" style:font-name-complex="Arial" style:font-size-complex="11pt"/>
    </style:style>
    <style:style style:name="T313_8" style:family="text">
      <style:text-properties fo:font-size="11pt" style:font-name-asian="Arial" style:font-size-asian="11pt" style:font-name-complex="Arial" style:font-size-complex="11pt"/>
    </style:style>
    <style:style style:name="T313_9" style:family="text">
      <style:text-properties fo:font-size="11pt" style:font-name-asian="Arial" style:font-size-asian="11pt" style:font-name-complex="Arial" style:font-size-complex="11pt"/>
    </style:style>
    <style:style style:name="T313_10" style:family="text">
      <style:text-properties fo:font-size="11pt" style:font-name-asian="Arial" style:font-size-asian="11pt" style:font-name-complex="Arial" style:font-size-complex="11pt"/>
    </style:style>
    <style:style style:name="T313_11" style:family="text">
      <style:text-properties fo:font-size="11pt" style:font-name-asian="Arial" style:font-size-asian="11pt" style:font-name-complex="Arial" style:font-size-complex="11pt"/>
    </style:style>
    <style:style style:name="T313_12" style:family="text">
      <style:text-properties fo:font-size="11pt" style:font-name-asian="Arial" style:font-size-asian="11pt" style:font-name-complex="Arial" style:font-size-complex="11pt"/>
    </style:style>
    <style:style style:name="T313_13" style:family="text">
      <style:text-properties fo:font-size="11pt" style:font-name-asian="Arial" style:font-size-asian="11pt" style:font-name-complex="Arial" style:font-size-complex="11pt"/>
    </style:style>
    <style:style style:name="T313_14" style:family="text">
      <style:text-properties fo:font-size="11pt" style:font-name-asian="Arial" style:font-size-asian="11pt" style:font-name-complex="Arial" style:font-size-complex="11pt"/>
    </style:style>
    <style:style style:name="T313_15" style:family="text">
      <style:text-properties fo:font-size="11pt" style:font-name-asian="Arial" style:font-size-asian="11pt" style:font-name-complex="Arial" style:font-size-complex="11pt"/>
    </style:style>
    <style:style style:name="T313_16" style:family="text">
      <style:text-properties fo:font-size="11pt" style:font-name-asian="Arial" style:font-size-asian="11pt" style:font-name-complex="Arial" style:font-size-complex="11pt"/>
    </style:style>
    <style:style style:name="T313_17" style:family="text">
      <style:text-properties fo:font-size="11pt" style:font-name-asian="Arial" style:font-size-asian="11pt" style:font-name-complex="Arial" style:font-size-complex="11pt"/>
    </style:style>
    <style:style style:name="T313_18" style:family="text">
      <style:text-properties fo:font-size="11pt" style:font-name-asian="Arial" style:font-size-asian="11pt" style:font-name-complex="Arial" style:font-size-complex="11pt"/>
    </style:style>
    <style:style style:name="T313_19" style:family="text">
      <style:text-properties fo:font-size="11pt" style:font-name-asian="Arial" style:font-size-asian="11pt" style:font-name-complex="Arial" style:font-size-complex="11pt"/>
    </style:style>
    <style:style style:name="T313_20" style:family="text" style:parent-style-name="Normal">
      <style:text-properties fo:font-size="11pt" style:font-name-asian="Arial" style:font-size-asian="11pt" style:font-name-complex="Arial" style:font-size-complex="11pt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font-size="8pt" style:font-name-asian="Arial" style:font-size-asian="8pt" style:font-name-complex="Arial" style:font-size-complex="8pt"/>
    </style:style>
    <style:style style:name="P315" style:family="paragraph" style:parent-style-name="Footnote_20_text"/>
    <style:style style:name="T315_1" style:family="text">
      <style:text-properties fo:font-size="11pt" style:font-name-asian="Arial" style:font-size-asian="11pt" style:font-name-complex="Arial" style:font-size-complex="11pt"/>
    </style:style>
    <style:style style:name="P316" style:family="paragraph" style:parent-style-name="Normal">
      <style:paragraph-properties fo:text-align="justify" fo:margin-left="1.27cm"/>
      <style:text-properties fo:font-size="11pt" style:font-size-asian="11pt" style:font-name-complex="Arial" style:font-size-complex="11pt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18" style:family="paragraph" style:parent-style-name="List_20_Paragraph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T31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1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18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18_4" style:family="text">
      <style:text-properties fo:font-size="11pt" style:font-name-asian="Arial" style:font-size-asian="11pt" style:font-name-complex="Arial" style:font-size-complex="11pt"/>
    </style:style>
    <style:style style:name="T318_5" style:family="text">
      <style:text-properties fo:font-size="11pt" style:font-name-asian="Arial" style:font-size-asian="11pt" style:font-name-complex="Arial" style:font-size-complex="11pt"/>
    </style:style>
    <style:style style:name="T318_6" style:family="text">
      <style:text-properties fo:font-size="11pt" style:font-name-asian="Arial" style:font-size-asian="11pt" style:font-name-complex="Arial" style:font-size-complex="11pt"/>
    </style:style>
    <style:style style:name="P319" style:family="paragraph" style:parent-style-name="List_20_Paragraph">
      <style:paragraph-properties fo:text-align="justify" fo:line-height="115%"/>
      <style:text-properties fo:font-size="11pt" style:font-name-asian="Arial" style:font-size-asian="11pt" style:font-name-complex="Arial" style:font-size-complex="11pt"/>
    </style:style>
    <style:style style:name="P320" style:family="paragraph" style:parent-style-name="List_20_Paragraph">
      <style:paragraph-properties fo:text-align="justify" fo:line-height="115%"/>
    </style:style>
    <style:style style:name="T32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20_2" style:family="text">
      <style:text-properties fo:font-size="11pt" style:font-name-asian="Arial" style:font-size-asian="11pt" style:font-name-complex="Arial" style:font-size-complex="11pt"/>
    </style:style>
    <style:style style:name="T320_3" style:family="text">
      <style:text-properties fo:font-size="11pt" style:font-name-asian="Arial" style:font-size-asian="11pt" style:font-name-complex="Arial" style:font-size-complex="11pt"/>
    </style:style>
    <style:style style:name="T320_4" style:family="text">
      <style:text-properties fo:font-size="11pt" style:font-name-asian="Arial" style:font-size-asian="11pt" style:font-name-complex="Arial" style:font-size-complex="11pt"/>
    </style:style>
    <style:style style:name="P321" style:family="paragraph" style:parent-style-name="Normal">
      <style:paragraph-properties fo:text-align="justify"/>
      <style:text-properties fo:font-size="11pt" style:font-name-asian="Aptos" style:font-size-asian="11pt" style:font-name-complex="Arial" style:font-size-complex="11pt" fo:language="en" fo:country="US" fo:font-weight="bold" style:font-weight-asian="bold" style:font-weight-complex="bold"/>
    </style:style>
    <style:style style:name="Table6" style:family="table">
      <style:table-properties table:align="left" style:width="16.753cm" fo:margin-left="-0.268cm"/>
    </style:style>
    <style:style style:name="Column42" style:family="table-column">
      <style:table-column-properties style:column-width="5.957cm"/>
    </style:style>
    <style:style style:name="Column43" style:family="table-column">
      <style:table-column-properties style:column-width="3.988cm"/>
    </style:style>
    <style:style style:name="Column44" style:family="table-column">
      <style:table-column-properties style:column-width="6.809cm"/>
    </style:style>
    <style:style style:name="Row29" style:family="table-row">
      <style:table-row-properties style:min-row-height="0.952cm"/>
    </style:style>
    <style:style style:name="Cell12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476cm"/>
    </style:style>
    <style:style style:name="Cell12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5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6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27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29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0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2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476cm"/>
    </style:style>
    <style:style style:name="Cell12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3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4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2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3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38" style:family="paragraph" style:parent-style-name="Normal">
      <style:paragraph-properties fo:line-height="100%" fo:margin-bottom="0cm"/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39" style:family="paragraph" style:parent-style-name="Normal">
      <style:text-properties fo:font-size="11pt" style:font-size-asian="11pt" style:font-name-complex="Arial" style:font-size-complex="11pt"/>
    </style:style>
    <style:style style:name="Table7" style:family="table">
      <style:table-properties table:align="left" style:width="16.753cm" fo:margin-left="-0.268cm"/>
    </style:style>
    <style:style style:name="Column45" style:family="table-column">
      <style:table-column-properties style:column-width="5.036cm"/>
    </style:style>
    <style:style style:name="Column46" style:family="table-column">
      <style:table-column-properties style:column-width="3.466cm"/>
    </style:style>
    <style:style style:name="Column47" style:family="table-column">
      <style:table-column-properties style:column-width="8.251cm"/>
    </style:style>
    <style:style style:name="Row32" style:family="table-row">
      <style:table-row-properties style:min-row-height="0.476cm"/>
    </style:style>
    <style:style style:name="Cell13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529cm"/>
    </style:style>
    <style:style style:name="Cell13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49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34" style:family="table-row">
      <style:table-row-properties style:min-row-height="0.529cm"/>
    </style:style>
    <style:style style:name="Cell13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1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5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57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59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60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61" style:family="paragraph" style:parent-style-name="List_20_Paragraph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0.529cm"/>
    </style:style>
    <style:style style:name="Cell13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6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5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6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68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6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7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7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37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7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7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372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373" style:family="paragraph" style:parent-style-name="Normal">
      <style:paragraph-properties fo:line-height="100%" fo:margin-bottom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P37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76" style:family="paragraph" style:parent-style-name="Normal">
      <style:paragraph-properties fo:text-align="justify"/>
    </style:style>
    <style:style style:name="T376_1" style:family="text">
      <style:text-properties fo:font-size="11pt" style:font-name-asian="Arial" style:font-size-asian="11pt" style:font-name-complex="Arial" style:font-size-complex="11pt"/>
    </style:style>
    <style:style style:name="P37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fo:font-size="11pt" style:font-name-asian="Arial" style:font-size-asian="11pt" style:font-name-complex="Arial" style:font-size-complex="11pt"/>
    </style:style>
    <style:style style:name="T378_2" style:family="text">
      <style:text-properties fo:font-size="11pt" style:font-name-asian="Arial" style:font-size-asian="11pt" style:font-name-complex="Arial" style:font-size-complex="11pt"/>
    </style:style>
    <style:style style:name="T378_3" style:family="text" style:parent-style-name="Normal">
      <style:text-properties fo:font-size="11pt" style:font-name-asian="Arial" style:font-size-asian="11pt" style:font-name-complex="Arial" style:font-size-complex="11pt"/>
    </style:style>
    <style:style style:name="P379" style:family="paragraph" style:parent-style-name="Footnote_20_text"/>
    <style:style style:name="T379_1" style:family="text">
      <style:text-properties fo:font-size="8pt" style:font-size-asian="8pt" style:font-size-complex="8pt"/>
    </style:style>
    <style:style style:name="T379_2" style:family="text">
      <style:text-properties fo:font-style="italic" style:font-style-asian="italic" style:font-style-complex="italic" fo:font-size="8pt" style:font-size-asian="8pt" style:font-size-complex="8pt"/>
    </style:style>
    <style:style style:name="T379_3" style:family="text">
      <style:text-properties fo:font-size="11pt" style:font-name-asian="Arial" style:font-size-asian="11pt" style:font-name-complex="Arial" style:font-size-complex="11pt"/>
    </style:style>
    <style:style style:name="T379_4" style:family="text" style:parent-style-name="Normal">
      <style:text-properties fo:font-size="11pt" style:font-name-asian="Arial" style:font-size-asian="11pt" style:font-name-complex="Arial" style:font-size-complex="11pt"/>
    </style:style>
    <style:style style:name="P380" style:family="paragraph" style:parent-style-name="Footnote_20_text"/>
    <style:style style:name="T380_1" style:family="text">
      <style:text-properties fo:font-size="8pt" style:font-size-asian="8pt" style:font-size-complex="8pt"/>
    </style:style>
    <style:style style:name="T380_2" style:family="text">
      <style:text-properties fo:font-style="italic" style:font-style-asian="italic" style:font-style-complex="italic" fo:font-size="8pt" style:font-size-asian="8pt" style:font-size-complex="8pt"/>
    </style:style>
    <style:style style:name="P381" style:family="paragraph" style:parent-style-name="Footnote_20_text"/>
    <style:style style:name="T381_1" style:family="text">
      <style:text-properties fo:font-size="11pt" style:font-name-asian="Arial" style:font-size-asian="11pt" style:font-name-complex="Arial" style:font-size-complex="11pt"/>
    </style:style>
    <style:style style:name="T381_2" style:family="text">
      <style:text-properties fo:font-size="11pt" style:font-name-asian="Arial" style:font-size-asian="11pt" style:font-name-complex="Arial" style:font-size-complex="11pt"/>
    </style:style>
    <style:style style:name="T381_3" style:family="text">
      <style:text-properties fo:font-size="11pt" style:font-name-asian="Arial" style:font-size-asian="11pt" style:font-name-complex="Arial" style:font-size-complex="11pt"/>
    </style:style>
    <style:style style:name="T381_4" style:family="text">
      <style:text-properties fo:font-size="11pt" style:font-name-asian="Arial" style:font-size-asian="11pt" style:font-name-complex="Arial" style:font-size-complex="11pt"/>
    </style:style>
    <style:style style:name="T381_5" style:family="text">
      <style:text-properties fo:font-size="11pt" style:font-name-asian="Arial" style:font-size-asian="11pt" style:font-name-complex="Arial" style:font-size-complex="11pt"/>
    </style:style>
    <style:style style:name="P38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fo:font-size="11pt" style:font-size-asian="11pt" style:font-size-complex="11pt"/>
    </style:style>
    <style:style style:name="T383_2" style:family="text">
      <style:text-properties fo:font-size="11pt" style:font-size-asian="11pt" style:font-size-complex="11pt"/>
    </style:style>
    <style:style style:name="T383_3" style:family="text">
      <style:text-properties fo:font-size="11pt" style:font-size-asian="11pt" style:font-size-complex="11pt"/>
    </style:style>
    <style:style style:name="P38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name-asian="Arial" style:font-size-asian="11pt" style:font-name-complex="Arial" style:font-size-complex="11pt" fo:language="en" fo:country="US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6" style:family="paragraph" style:parent-style-name="Normal">
      <style:paragraph-properties fo:text-align="justify"/>
    </style:style>
    <style:style style:name="T386_1" style:family="text">
      <style:text-properties fo:color="#155f81"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6_2" style:family="text">
      <style:text-properties fo:font-size="11pt" style:font-name-asian="Arial" style:font-size-asian="11pt" style:font-name-complex="Arial" style:font-size-complex="11pt"/>
    </style:style>
    <style:style style:name="P38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8" style:family="paragraph" style:parent-style-name="Normal">
      <style:paragraph-properties fo:text-align="justify"/>
    </style:style>
    <style:style style:name="T38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89" style:family="paragraph" style:parent-style-name="List_20_Paragraph">
      <style:paragraph-properties fo:text-align="justify" fo:line-height="107%"/>
      <style:text-properties fo:font-size="11pt" style:font-name-asian="Arial" style:font-size-asian="11pt" style:font-name-complex="Arial" style:font-size-complex="11pt"/>
    </style:style>
    <style:style style:name="T38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9_2" style:family="text">
      <style:text-properties fo:font-size="11pt" style:font-name-asian="Arial" style:font-size-asian="11pt" style:font-name-complex="Arial" style:font-size-complex="11pt"/>
    </style:style>
    <style:style style:name="T389_3" style:family="text">
      <style:text-properties fo:font-size="11pt" style:font-name-asian="Arial" style:font-size-asian="11pt" style:font-name-complex="Arial" style:font-size-complex="11pt"/>
    </style:style>
    <style:style style:name="P390" style:family="paragraph" style:parent-style-name="Normal">
      <style:text-properties fo:background-color="#ffff00" fo:font-size="11pt" style:font-name-asian="Arial" style:font-size-asian="11pt" style:font-name-complex="Arial" style:font-size-complex="11pt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9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91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91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9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10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1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91_1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9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fo:font-size="11pt" style:font-size-asian="11pt" style:font-size-complex="11pt"/>
    </style:style>
    <style:style style:name="Table8" style:family="table">
      <style:table-properties table:align="center" style:width="18.002cm" fo:margin-left="-1.041cm"/>
    </style:style>
    <style:style style:name="Column48" style:family="table-column">
      <style:table-column-properties style:column-width="0.751cm" style:use-optimal-column-width="false"/>
    </style:style>
    <style:style style:name="Column49" style:family="table-column">
      <style:table-column-properties style:column-width="4.249cm" style:use-optimal-column-width="false"/>
    </style:style>
    <style:style style:name="Column50" style:family="table-column">
      <style:table-column-properties style:column-width="4.501cm" style:use-optimal-column-width="false"/>
    </style:style>
    <style:style style:name="Column51" style:family="table-column">
      <style:table-column-properties style:column-width="8.5cm" style:use-optimal-column-width="false"/>
    </style:style>
    <style:style style:name="Row36" style:family="table-row">
      <style:table-row-properties style:min-row-height="0.529cm" style:use-optimal-row-height="false"/>
    </style:style>
    <style:style style:name="Cell142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4" style:family="paragraph" style:parent-style-name="Normal">
      <style:paragraph-properties fo:text-align="center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94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5" style:family="paragraph" style:parent-style-name="Normal">
      <style:paragraph-properties fo:text-align="center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95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44" style:family="table-cell">
      <style:table-cell-properties fo:background-color="#dae9f7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6" style:family="paragraph" style:parent-style-name="Normal">
      <style:paragraph-properties fo:text-align="center" fo:line-height="100%" fo:margin-bottom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96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37" style:family="table-row">
      <style:table-row-properties style:min-row-height="1.215cm" style:use-optimal-row-height="false"/>
    </style:style>
    <style:style style:name="Cell14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7" style:family="paragraph" style:parent-style-name="Normal">
      <style:paragraph-properties fo:text-align="justify" fo:line-height="100%" fo:margin-bottom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9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39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9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4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399" style:family="paragraph" style:parent-style-name="Normal">
      <style:paragraph-properties fo:line-height="100%" fo:margin-bottom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style:font-weight-complex="bold"/>
    </style:style>
    <style:style style:name="P400" style:family="paragraph" style:parent-style-name="Normal">
      <style:paragraph-properties fo:line-height="100%" fo:margin-bottom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style:font-weight-complex="bold"/>
    </style:style>
    <style:style style:name="T40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style:font-weight-complex="bold"/>
    </style:style>
    <style:style style:name="T400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1" style:family="paragraph" style:parent-style-name="Normal">
      <style:paragraph-properties fo:line-height="107%" fo:margin-bottom="0.282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2" style:family="paragraph" style:parent-style-name="Normal">
      <style:paragraph-properties fo:line-height="107%" fo:margin-bottom="0.282cm"/>
    </style:style>
    <style:style style:name="T40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5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6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8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2_9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4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3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4_1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04_2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4_3" style:family="text">
      <style:text-properties fo:color="#0a0a0a" style:font-name="Apple Color Emoji" fo:font-size="8pt" style:font-name-asian="Arial" style:font-size-asian="8pt" style:font-name-complex="Apple Color Emoji" style:font-size-complex="8pt" fo:language="en" fo:language-asian="en" fo:language-complex="ar" fo:country="GB" fo:country-asian="GB" fo:country-complex="SA"/>
    </style:style>
    <style:style style:name="T404_4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5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6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6_1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6_2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6_3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6_4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06_5" style:family="text"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7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38" style:family="table-row">
      <style:table-row-properties style:min-row-height="0.529cm" style:use-optimal-row-height="false"/>
    </style:style>
    <style:style style:name="Cell14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0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09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0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5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0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11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12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3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14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14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5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15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416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1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16_3" style:family="text">
      <style:text-properties fo:color="#0a0a0a" style:font-name="Apple Color Emoji" fo:font-size="8pt" style:font-name-asian="Arial" style:font-size-asian="8pt" style:font-name-complex="Apple Color Emoji" style:font-size-complex="8pt" fo:language="en" fo:language-asian="en" fo:language-complex="ar" fo:country="GB" fo:country-asian="GB" fo:country-complex="SA"/>
    </style:style>
    <style:style style:name="P417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color="#0a0a0a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1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18_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419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1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39" style:family="table-row">
      <style:table-row-properties style:min-row-height="0.529cm" style:use-optimal-row-height="false"/>
    </style:style>
    <style:style style:name="Cell15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0" style:family="paragraph" style:parent-style-name="Normal">
      <style:paragraph-properties fo:text-align="justify"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21" style:family="paragraph" style:parent-style-name="Normal">
      <style:paragraph-properties fo:text-align="justify" fo:line-height="100%" fo:margin-bottom="0cm"/>
    </style:style>
    <style:style style:name="T42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5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2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23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2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3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24" style:family="paragraph" style:parent-style-name="Normal">
      <style:paragraph-properties fo:line-height="100%" fo:margin-bottom="0.423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2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4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5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26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2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5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6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8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9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10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1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1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26_1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5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28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2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429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2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430" style:family="paragraph" style:parent-style-name="Normal">
      <style:paragraph-properties fo:text-align="justify"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431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3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8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9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0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8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19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0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8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29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0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31_3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43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3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34" style:family="paragraph" style:parent-style-name="Heading_20_1"/>
    <style:style style:name="T434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435" style:family="paragraph" style:parent-style-name="Heading_20_2"/>
    <style:style style:name="T435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fo:font-size="11pt" style:font-name-asian="Arial" style:font-size-asian="11pt" style:font-name-complex="Arial" style:font-size-complex="11pt"/>
    </style:style>
    <style:style style:name="T436_2" style:family="text">
      <style:text-properties fo:font-size="11pt" style:font-name-asian="Arial" style:font-size-asian="11pt" style:font-name-complex="Arial" style:font-size-complex="11pt"/>
    </style:style>
    <style:style style:name="P43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3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439" style:family="paragraph" style:parent-style-name="Normal">
      <style:paragraph-properties fo:text-align="justify"/>
    </style:style>
    <style:style style:name="T43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439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439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439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9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9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439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able9" style:family="table">
      <style:table-properties table:align="left" style:width="18.754cm" fo:margin-left="0cm"/>
    </style:style>
    <style:style style:name="Column52" style:family="table-column">
      <style:table-column-properties style:column-width="2.201cm"/>
    </style:style>
    <style:style style:name="Column53" style:family="table-column">
      <style:table-column-properties style:column-width="4.807cm"/>
    </style:style>
    <style:style style:name="Column54" style:family="table-column">
      <style:table-column-properties style:column-width="4.11cm"/>
    </style:style>
    <style:style style:name="Column55" style:family="table-column">
      <style:table-column-properties style:column-width="7.636cm"/>
    </style:style>
    <style:style style:name="Row40" style:family="table-row">
      <style:table-row-properties style:min-row-height="0.529cm"/>
    </style:style>
    <style:style style:name="Cell157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 fo:line-height="115%" fo:margin-bottom="0cm"/>
    </style:style>
    <style:style style:name="T440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P441" style:family="paragraph" style:parent-style-name="Normal">
      <style:paragraph-properties fo:text-align="center" fo:line-height="115%" fo:margin-bottom="0cm"/>
    </style:style>
    <style:style style:name="T441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58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115%" fo:margin-bottom="0.282cm"/>
    </style:style>
    <style:style style:name="T442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T442_2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59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 fo:line-height="115%" fo:margin-bottom="0.282cm"/>
    </style:style>
    <style:style style:name="T443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60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 fo:line-height="115%" fo:margin-bottom="0.282cm"/>
    </style:style>
    <style:style style:name="T444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41" style:family="table-row">
      <style:table-row-properties style:min-row-height="1.217cm"/>
    </style:style>
    <style:style style:name="Cell1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15%" fo:margin-bottom="0.282cm"/>
    </style:style>
    <style:style style:name="T44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15%" fo:margin-bottom="0.282cm"/>
    </style:style>
    <style:style style:name="T44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47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4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7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48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4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49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4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49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0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5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6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2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4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5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6" style:family="paragraph" style:parent-style-name="Normal">
      <style:paragraph-properties fo:line-height="115%" fo:margin-bottom="0.282cm"/>
    </style:style>
    <style:style style:name="T45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7" style:family="paragraph" style:parent-style-name="Normal">
      <style:paragraph-properties fo:line-height="115%" fo:margin-bottom="0.282cm"/>
    </style:style>
    <style:style style:name="T45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58" style:family="paragraph" style:parent-style-name="Normal">
      <style:paragraph-properties fo:line-height="115%" fo:margin-bottom="0.282cm"/>
    </style:style>
    <style:style style:name="T45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6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List_20_Paragraph">
      <style:paragraph-properties fo:text-indent="-0.635cm" fo:line-height="115%" fo:margin-bottom="0.282cm" fo:margin-left="0.635cm"/>
    </style:style>
    <style:style style:name="T45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59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9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59_4" style:family="text" style:parent-style-name="List_20_Paragraph">
      <style:text-properties fo:font-size="8pt" style:font-name-asian="Arial" style:font-size-asian="8pt" style:font-name-complex="Arial" style:font-size-complex="8pt"/>
    </style:style>
    <style:style style:name="P460" style:family="paragraph" style:parent-style-name="Footnote_20_text">
      <style:paragraph-properties fo:text-align="justify"/>
    </style:style>
    <style:style style:name="T460_1" style:family="text"/>
    <style:style style:name="T460_2" style:family="text">
      <style:text-properties fo:font-size="8pt" style:font-name-asian="Arial" style:font-size-asian="8pt" style:font-name-complex="Arial" style:font-size-complex="8pt"/>
    </style:style>
    <style:style style:name="T460_3" style:family="text">
      <style:text-properties fo:font-size="8pt" style:font-name-asian="Arial" style:font-size-asian="8pt" style:font-name-complex="Arial" style:font-size-complex="8pt"/>
    </style:style>
    <style:style style:name="T460_4" style:family="text">
      <style:text-properties fo:font-size="8pt" style:font-name-asian="Arial" style:font-size-asian="8pt" style:font-name-complex="Arial" style:font-size-complex="8pt"/>
    </style:style>
    <style:style style:name="T460_5" style:family="text">
      <style:text-properties fo:font-size="8pt" style:font-name-asian="Arial" style:font-size-asian="8pt" style:font-name-complex="Arial" style:font-size-complex="8pt"/>
    </style:style>
    <style:style style:name="T460_6" style:family="text">
      <style:text-properties fo:font-size="8pt" style:font-name-asian="Arial" style:font-size-asian="8pt" style:font-name-complex="Arial" style:font-size-complex="8pt"/>
    </style:style>
    <style:style style:name="T460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61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1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62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63" style:family="paragraph" style:parent-style-name="List_20_Paragraph">
      <style:paragraph-properties fo:text-indent="-0.635cm" fo:line-height="115%" fo:margin-bottom="0.282cm" fo:margin-left="0.635cm"/>
    </style:style>
    <style:style style:name="T46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3_3" style:family="text" style:parent-style-name="List_20_Paragraph">
      <style:text-properties fo:font-size="8pt" style:font-name-asian="Arial" style:font-size-asian="8pt" style:font-name-complex="Arial" style:font-size-complex="8pt"/>
    </style:style>
    <style:style style:name="P464" style:family="paragraph" style:parent-style-name="Footnote_20_text">
      <style:paragraph-properties fo:text-align="justify"/>
    </style:style>
    <style:style style:name="T464_1" style:family="text"/>
    <style:style style:name="T464_2" style:family="text">
      <style:text-properties fo:font-size="8pt" style:font-name-asian="Arial" style:font-size-asian="8pt" style:font-name-complex="Arial" style:font-size-complex="8pt"/>
    </style:style>
    <style:style style:name="T464_3" style:family="text">
      <style:text-properties fo:font-size="8pt" style:font-name-asian="Arial" style:font-size-asian="8pt" style:font-name-complex="Arial" style:font-size-complex="8pt"/>
    </style:style>
    <style:style style:name="T464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4_5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465" style:family="paragraph" style:parent-style-name="List_20_Paragraph">
      <style:paragraph-properties fo:text-indent="-0.635cm" fo:line-height="115%" fo:margin-bottom="0.282cm" fo:margin-left="0.635cm"/>
    </style:style>
    <style:style style:name="T46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5_3" style:family="text" style:parent-style-name="List_20_Paragraph">
      <style:text-properties fo:font-size="8pt" style:font-name-asian="Arial" style:font-size-asian="8pt" style:font-name-complex="Arial" style:font-size-complex="8pt"/>
    </style:style>
    <style:style style:name="P466" style:family="paragraph" style:parent-style-name="Footnote_20_text">
      <style:paragraph-properties fo:text-align="justify"/>
    </style:style>
    <style:style style:name="T466_1" style:family="text">
      <style:text-properties fo:font-size="8pt" style:font-size-asian="8pt" style:font-size-complex="8pt"/>
    </style:style>
    <style:style style:name="T466_2" style:family="text">
      <style:text-properties fo:font-size="8pt" style:font-size-asian="8pt" style:font-size-complex="8pt"/>
    </style:style>
    <style:style style:name="T466_3" style:family="text">
      <style:text-properties fo:font-size="8pt" style:font-size-asian="8pt" style:font-size-complex="8pt"/>
    </style:style>
    <style:style style:name="T466_4" style:family="text">
      <style:text-properties fo:font-size="8pt" style:font-size-asian="8pt" style:font-size-complex="8pt"/>
    </style:style>
    <style:style style:name="T466_5" style:family="text">
      <style:text-properties fo:font-style="italic" style:font-style-asian="italic" style:font-style-complex="italic" fo:font-size="8pt" style:font-size-asian="8pt" style:font-size-complex="8pt"/>
    </style:style>
    <style:style style:name="T466_6" style:family="text">
      <style:text-properties fo:font-style="italic" style:font-style-asian="italic" fo:font-size="8pt" style:font-size-asian="8pt" style:font-size-complex="8pt"/>
    </style:style>
    <style:style style:name="T466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67" style:family="paragraph" style:parent-style-name="List_20_Paragraph">
      <style:paragraph-properties fo:text-indent="-0.635cm" fo:line-height="115%" fo:margin-bottom="0.282cm" fo:margin-left="0.635cm"/>
    </style:style>
    <style:style style:name="T46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67_3" style:family="text" style:parent-style-name="List_20_Paragraph">
      <style:text-properties fo:font-size="8pt" style:font-name-asian="Arial" style:font-size-asian="8pt" style:font-name-complex="Arial" style:font-size-complex="8pt"/>
    </style:style>
    <style:style style:name="P468" style:family="paragraph" style:parent-style-name="Normal">
      <style:paragraph-properties fo:text-align="justify"/>
    </style:style>
    <style:style style:name="T468_1" style:family="text"/>
    <style:style style:name="T468_2" style:family="text">
      <style:text-properties fo:font-size="8pt" style:font-name-asian="Arial" style:font-size-asian="8pt" style:font-name-complex="Arial" style:font-size-complex="8pt"/>
    </style:style>
    <style:style style:name="T468_3" style:family="text">
      <style:text-properties fo:font-size="8pt" style:font-name-asian="Arial" style:font-size-asian="8pt" style:font-name-complex="Arial" style:font-size-complex="8pt"/>
    </style:style>
    <style:style style:name="T468_4" style:family="text">
      <style:text-properties fo:font-size="8pt" style:font-name-asian="Arial" style:font-size-asian="8pt" style:font-name-complex="Arial" style:font-size-complex="8pt"/>
    </style:style>
    <style:style style:name="T468_5" style:family="text">
      <style:text-properties fo:font-size="8pt" style:font-name-asian="Arial" style:font-size-asian="8pt" style:font-name-complex="Arial" style:font-size-complex="8pt"/>
    </style:style>
    <style:style style:name="T468_6" style:family="text">
      <style:text-properties fo:font-size="8pt" style:font-name-asian="Arial" style:font-size-asian="8pt" style:font-name-complex="Arial" style:font-size-complex="8pt"/>
    </style:style>
    <style:style style:name="T468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69" style:family="paragraph" style:parent-style-name="Normal">
      <style:paragraph-properties fo:text-align="justify" fo:line-height="115%" fo:margin-bottom="0.282cm"/>
    </style:style>
    <style:style style:name="T46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69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42" style:family="table-row">
      <style:table-row-properties style:min-row-height="1.233cm"/>
    </style:style>
    <style:style style:name="Cell16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15%" fo:margin-bottom="0.282cm"/>
    </style:style>
    <style:style style:name="T47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15%" fo:margin-bottom="0.282cm"/>
    </style:style>
    <style:style style:name="T47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1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1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2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7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7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4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74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5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7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8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79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7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0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List_20_Paragraph">
      <style:paragraph-properties fo:text-indent="-0.635cm" fo:line-height="115%" fo:margin-bottom="0cm" fo:margin-left="0.635cm"/>
    </style:style>
    <style:style style:name="T48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81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1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1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1_5" style:family="text" style:parent-style-name="List_20_Paragraph">
      <style:text-properties fo:font-size="8pt" style:font-name-asian="Arial" style:font-size-asian="8pt" style:font-name-complex="Arial" style:font-size-complex="8pt"/>
    </style:style>
    <style:style style:name="P482" style:family="paragraph" style:parent-style-name="Footnote_20_text">
      <style:paragraph-properties fo:text-align="justify"/>
    </style:style>
    <style:style style:name="T482_1" style:family="text">
      <style:text-properties fo:font-size="8pt" style:font-size-asian="8pt" style:font-size-complex="8pt"/>
    </style:style>
    <style:style style:name="T482_2" style:family="text">
      <style:text-properties fo:font-size="8pt" style:font-size-asian="8pt" style:font-size-complex="8pt"/>
    </style:style>
    <style:style style:name="T482_3" style:family="text">
      <style:text-properties fo:font-size="8pt" style:font-size-asian="8pt" style:font-size-complex="8pt"/>
    </style:style>
    <style:style style:name="T482_4" style:family="text">
      <style:text-properties fo:font-size="8pt" style:font-size-asian="8pt" style:font-size-complex="8pt"/>
    </style:style>
    <style:style style:name="T482_5" style:family="text">
      <style:text-properties fo:font-style="italic" style:font-style-asian="italic" style:font-style-complex="italic" fo:font-size="8pt" style:font-size-asian="8pt" style:font-size-complex="8pt"/>
    </style:style>
    <style:style style:name="T482_6" style:family="text">
      <style:text-properties fo:font-style="italic" style:font-style-asian="italic" fo:font-size="8pt" style:font-size-asian="8pt" style:font-size-complex="8pt"/>
    </style:style>
    <style:style style:name="P483" style:family="paragraph" style:parent-style-name="Footnote_20_text"/>
    <style:style style:name="P484" style:family="paragraph" style:parent-style-name="Footnote_20_text"/>
    <style:style style:name="T48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5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8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6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8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7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8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8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8" style:family="paragraph" style:parent-style-name="List_20_Paragraph">
      <style:paragraph-properties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89" style:family="paragraph" style:parent-style-name="Normal">
      <style:paragraph-properties fo:text-align="justify" fo:line-height="115%" fo:margin-bottom="0cm"/>
    </style:style>
    <style:style style:name="T48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489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43" style:family="table-row">
      <style:table-row-properties style:min-row-height="0.529cm"/>
    </style:style>
    <style:style style:name="Cell1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15%" fo:margin-bottom="0.282cm"/>
    </style:style>
    <style:style style:name="T49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7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line-height="115%" fo:margin-bottom="0.282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2" style:family="paragraph" style:parent-style-name="Normal">
      <style:paragraph-properties fo:line-height="115%" fo:margin-bottom="0.282cm"/>
    </style:style>
    <style:style style:name="T49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2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49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4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5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6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7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498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49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List_20_Paragraph">
      <style:paragraph-properties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0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1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2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3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7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line-height="115%" fo:margin-bottom="0.282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P505" style:family="paragraph" style:parent-style-name="Normal">
      <style:paragraph-properties fo:line-height="115%" fo:margin-bottom="0.282cm"/>
    </style:style>
    <style:style style:name="T50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0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6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0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7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0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8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0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8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08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text-align="justify" fo:line-height="115%" fo:margin-bottom="0.282cm"/>
    </style:style>
    <style:style style:name="T50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09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44" style:family="table-row">
      <style:table-row-properties style:min-row-height="0.529cm"/>
    </style:style>
    <style:style style:name="Cell1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15%" fo:margin-bottom="0.282cm"/>
    </style:style>
    <style:style style:name="T51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7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15%" fo:margin-bottom="0.282cm"/>
    </style:style>
    <style:style style:name="T51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1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1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2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4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5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6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7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List_20_Paragraph">
      <style:paragraph-properties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8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19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1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0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1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7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List_20_Paragraph">
      <style:paragraph-properties fo:line-height="115%" fo:margin-bottom="0.282cm" fo:margin-left="0.635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2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2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2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4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24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5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2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6" style:family="paragraph" style:parent-style-name="List_20_Paragraph">
      <style:paragraph-properties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7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2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5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6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7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7_8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28" style:family="paragraph" style:parent-style-name="Normal">
      <style:paragraph-properties fo:line-height="115%" fo:margin-bottom="0.282cm"/>
    </style:style>
    <style:style style:name="T52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2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28_3" style:family="text" style:parent-style-name="Normal">
      <style:text-properties fo:font-size="8pt" style:font-name-asian="Arial" style:font-size-asian="8pt" style:font-name-complex="Arial" style:font-size-complex="8pt"/>
    </style:style>
    <style:style style:name="P529" style:family="paragraph" style:parent-style-name="Normal">
      <style:paragraph-properties fo:text-align="justify"/>
    </style:style>
    <style:style style:name="T529_1" style:family="text"/>
    <style:style style:name="T529_2" style:family="text">
      <style:text-properties fo:font-size="8pt" style:font-name-asian="Arial" style:font-size-asian="8pt" style:font-name-complex="Arial" style:font-size-complex="8pt"/>
    </style:style>
    <style:style style:name="T529_3" style:family="text">
      <style:text-properties fo:font-size="8pt" style:font-name-asian="Arial" style:font-size-asian="8pt" style:font-name-complex="Arial" style:font-size-complex="8pt"/>
    </style:style>
    <style:style style:name="T529_4" style:family="text">
      <style:text-properties fo:font-size="8pt" style:font-name-asian="Arial" style:font-size-asian="8pt" style:font-name-complex="Arial" style:font-size-complex="8pt"/>
    </style:style>
    <style:style style:name="T529_5" style:family="text">
      <style:text-properties fo:font-size="8pt" style:font-name-asian="Arial" style:font-size-asian="8pt" style:font-name-complex="Arial" style:font-size-complex="8pt"/>
    </style:style>
    <style:style style:name="T529_6" style:family="text">
      <style:text-properties fo:font-size="8pt" style:font-name-asian="Arial" style:font-size-asian="8pt" style:font-name-complex="Arial" style:font-size-complex="8pt"/>
    </style:style>
    <style:style style:name="P530" style:family="paragraph" style:parent-style-name="Footnote_20_text"/>
    <style:style style:name="T53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Row45" style:family="table-row">
      <style:table-row-properties style:min-row-height="0.864cm"/>
    </style:style>
    <style:style style:name="Cell1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15%" fo:margin-bottom="0.282cm"/>
    </style:style>
    <style:style style:name="T53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32" style:family="paragraph" style:parent-style-name="Normal">
      <style:paragraph-properties fo:line-height="115%" fo:margin-bottom="0.282cm"/>
    </style:style>
    <style:style style:name="T53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List_20_Paragraph">
      <style:paragraph-properties fo:text-indent="-0.635cm" fo:line-height="115%" fo:margin-bottom="0.282cm" fo:margin-left="0.635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3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34" style:family="paragraph" style:parent-style-name="List_20_Paragraph">
      <style:paragraph-properties fo:text-align="justify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35" style:family="paragraph" style:parent-style-name="List_20_Paragraph">
      <style:paragraph-properties fo:text-indent="-0.635cm" fo:line-height="115%" fo:margin-bottom="0cm" fo:margin-left="0.635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3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Cell1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List_20_Paragraph">
      <style:paragraph-properties fo:text-align="justify" fo:text-indent="-0.635cm" fo:line-height="115%" fo:margin-bottom="0.282cm" fo:margin-left="0.635cm"/>
    </style:style>
    <style:style style:name="T53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3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3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T536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37" style:family="paragraph" style:parent-style-name="List_20_Paragraph">
      <style:paragraph-properties fo:text-align="justify" fo:text-indent="-0.635cm" fo:line-height="115%" fo:margin-bottom="0.282cm" fo:margin-left="0.635cm"/>
    </style:style>
    <style:style style:name="T53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3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53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P539" style:family="paragraph" style:parent-style-name="Heading_20_2"/>
    <style:style style:name="T539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fo:font-size="11pt" style:font-name-asian="Arial" style:font-size-asian="11pt" style:font-name-complex="Arial" style:font-size-complex="11pt" fo:language="en" fo:country="US" fo:font-weight="bold" style:font-weight-asian="bold" style:font-weight-complex="bold"/>
    </style:style>
    <style:style style:name="T540_2" style:family="text">
      <style:text-properties fo:font-size="11pt" style:font-name-asian="Arial" style:font-size-asian="11pt" style:font-name-complex="Arial" style:font-size-complex="11pt"/>
    </style:style>
    <style:style style:name="T540_3" style:family="text">
      <style:text-properties fo:font-size="11pt" style:font-name-asian="Arial" style:font-size-asian="11pt" style:font-name-complex="Arial" style:font-size-complex="11pt"/>
    </style:style>
    <style:style style:name="T540_4" style:family="text">
      <style:text-properties fo:font-size="11pt" style:font-name-asian="Arial" style:font-size-asian="11pt" style:font-name-complex="Arial" style:font-size-complex="11pt"/>
    </style:style>
    <style:style style:name="T540_5" style:family="text">
      <style:text-properties fo:font-size="11pt" style:font-name-asian="Arial" style:font-size-asian="11pt" style:font-name-complex="Arial" style:font-size-complex="11pt"/>
    </style:style>
    <style:style style:name="T540_6" style:family="text">
      <style:text-properties fo:font-size="11pt" style:font-name-asian="Arial" style:font-size-asian="11pt" style:font-name-complex="Arial" style:font-size-complex="11pt"/>
    </style:style>
    <style:style style:name="P541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1pt" style:font-name-asian="Arial" style:font-size-asian="11pt" style:font-name-complex="Arial" style:font-size-complex="11pt"/>
    </style:style>
    <style:style style:name="T542_2" style:family="text">
      <style:text-properties fo:font-size="11pt" style:font-name-asian="Arial" style:font-size-asian="11pt" style:font-name-complex="Arial" style:font-size-complex="11pt"/>
    </style:style>
    <style:style style:name="T542_3" style:family="text">
      <style:text-properties fo:font-size="11pt" style:font-name-asian="Arial" style:font-size-asian="11pt" style:font-name-complex="Arial" style:font-size-complex="11pt"/>
    </style:style>
    <style:style style:name="T542_4" style:family="text">
      <style:text-properties fo:font-size="11pt" style:font-name-asian="Arial" style:font-size-asian="11pt" style:font-name-complex="Arial" style:font-size-complex="11pt"/>
    </style:style>
    <style:style style:name="T542_5" style:family="text">
      <style:text-properties fo:font-size="11pt" style:font-name-asian="Arial" style:font-size-asian="11pt" style:font-name-complex="Arial" style:font-size-complex="11pt"/>
    </style:style>
    <style:style style:name="P54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font-size="11pt" style:font-size-asian="11pt" style:font-size-complex="11pt" fo:font-weight="bold" style:font-weight-asian="bold" style:font-weight-complex="bold"/>
    </style:style>
    <style:style style:name="T544_2" style:family="text">
      <style:text-properties fo:font-size="11pt" style:font-size-asian="11pt" style:font-size-complex="11pt"/>
    </style:style>
    <style:style style:name="T544_3" style:family="text">
      <style:text-properties fo:font-size="11pt" style:font-size-asian="11pt" style:font-size-complex="11pt"/>
    </style:style>
    <style:style style:name="T544_4" style:family="text">
      <style:text-properties fo:font-size="11pt" style:font-size-asian="11pt" style:font-size-complex="11pt"/>
    </style:style>
    <style:style style:name="P54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fo:font-size="11pt" style:font-size-asian="11pt" style:font-size-complex="11pt"/>
    </style:style>
    <style:style style:name="T546_2" style:family="text">
      <style:text-properties fo:font-size="11pt" style:font-size-asian="11pt" style:font-size-complex="11pt"/>
    </style:style>
    <style:style style:name="T546_3" style:family="text">
      <style:text-properties fo:font-size="11pt" style:font-size-asian="11pt" style:font-size-complex="11pt"/>
    </style:style>
    <style:style style:name="T546_4" style:family="text">
      <style:text-properties fo:font-size="11pt" style:font-size-asian="11pt" style:font-size-complex="11pt"/>
    </style:style>
    <style:style style:name="T546_5" style:family="text">
      <style:text-properties fo:font-size="11pt" style:font-size-asian="11pt" style:font-size-complex="11pt"/>
    </style:style>
    <style:style style:name="P54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8" style:family="paragraph" style:parent-style-name="Heading_20_1"/>
    <style:style style:name="T548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54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P550" style:family="paragraph" style:parent-style-name="Normal"/>
    <style:style style:name="T55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0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550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fo:font-size="11pt" style:font-size-asian="11pt" style:font-name-complex="Arial" style:font-size-complex="11pt"/>
    </style:style>
    <style:style style:name="T551_2" style:family="text">
      <style:text-properties fo:font-size="11pt" style:font-size-asian="11pt" style:font-name-complex="Arial" style:font-size-complex="11pt"/>
    </style:style>
    <style:style style:name="T551_3" style:family="text">
      <style:text-properties fo:font-size="11pt" style:font-size-asian="11pt" style:font-name-complex="Arial" style:font-size-complex="11pt"/>
    </style:style>
    <style:style style:name="T551_4" style:family="text">
      <style:text-properties fo:font-size="11pt" style:font-size-asian="11pt" style:font-name-complex="Arial" style:font-size-complex="11pt"/>
    </style:style>
    <style:style style:name="T551_5" style:family="text">
      <style:text-properties fo:font-size="11pt" style:font-size-asian="11pt" style:font-name-complex="Arial" style:font-size-complex="11pt"/>
    </style:style>
    <style:style style:name="P55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53" style:family="paragraph" style:parent-style-name="paragraph">
      <style:paragraph-properties fo:text-align="justify" fo:margin-top="0cm"/>
    </style:style>
    <style:style style:name="T553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553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553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P554" style:family="paragraph" style:parent-style-name="paragraph">
      <style:paragraph-properties fo:text-align="justify" fo:margin-top="0cm"/>
      <style:text-properties style:font-name="Segoe UI" fo:font-size="9pt" style:font-size-asian="9pt" style:font-name-complex="Segoe UI" style:font-size-complex="9pt"/>
    </style:style>
    <style:style style:name="P555" style:family="paragraph" style:parent-style-name="paragraph">
      <style:paragraph-properties fo:text-align="justify" fo:margin-top="0cm"/>
    </style:style>
    <style:style style:name="T555_1" style:family="text" style:parent-style-name="normaltextrun">
      <style:text-properties style:font-name="Arial" fo:font-size="11pt" style:font-size-asian="11pt" style:font-name-complex="Arial" style:font-size-complex="11pt"/>
    </style:style>
    <style:style style:name="T555_2" style:family="text" style:parent-style-name="normaltextrun">
      <style:text-properties style:font-name="Arial" fo:font-size="11pt" style:font-size-asian="11pt" style:font-name-complex="Arial" style:font-size-complex="11pt"/>
    </style:style>
    <style:style style:name="T555_3" style:family="text" style:parent-style-name="normaltextrun">
      <style:text-properties style:font-name="Arial" fo:font-size="11pt" style:font-size-asian="11pt" style:font-name-complex="Arial" style:font-size-complex="11pt"/>
    </style:style>
    <style:style style:name="P556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/>
    </style:style>
    <style:style style:name="P557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/>
    </style:style>
    <style:style style:name="P558" style:family="paragraph" style:parent-style-name="paragraph">
      <style:paragraph-properties fo:text-align="justify" fo:margin-top="0cm" fo:margin-bottom="0cm"/>
      <style:text-properties style:font-name="Arial" fo:font-size="11pt" style:font-size-asian="11pt" style:font-name-complex="Arial" style:font-size-complex="11pt"/>
    </style:style>
    <style:style style:name="P55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560" style:family="paragraph" style:parent-style-name="Heading_20_2"/>
    <style:style style:name="T560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10" style:family="table">
      <style:table-properties table:align="left" style:width="17.505cm" fo:margin-left="-0.76cm"/>
    </style:style>
    <style:style style:name="Column56" style:family="table-column">
      <style:table-column-properties style:column-width="3.549cm"/>
    </style:style>
    <style:style style:name="Column57" style:family="table-column">
      <style:table-column-properties style:column-width="2.487cm"/>
    </style:style>
    <style:style style:name="Column58" style:family="table-column">
      <style:table-column-properties style:column-width="11.469cm"/>
    </style:style>
    <style:style style:name="Row46" style:family="table-row">
      <style:table-row-properties style:min-row-height="0.529cm"/>
    </style:style>
    <style:style style:name="Cell180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text-align="center" fo:line-height="100%" fo:margin-bottom="0cm"/>
    </style:style>
    <style:style style:name="T56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81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text-align="center" fo:line-height="100%" fo:margin-bottom="0cm"/>
    </style:style>
    <style:style style:name="T56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P563" style:family="paragraph" style:parent-style-name="Normal">
      <style:paragraph-properties fo:text-align="center"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82" style:family="table-cell">
      <style:table-cell-properties fo:background-color="#dae9f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text-align="center" fo:line-height="100%" fo:margin-bottom="0cm"/>
    </style:style>
    <style:style style:name="T56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47" style:family="table-row">
      <style:table-row-properties style:min-row-height="0.529cm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background-color="#ffffff" fo:line-height="100%" fo:margin-bottom="0cm"/>
    </style:style>
    <style:style style:name="T56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background-color="#ffffff" fo:line-height="100%" fo:margin-bottom="0cm"/>
    </style:style>
    <style:style style:name="T56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text-align="justify" fo:background-color="#ffffff" fo:line-height="100%" fo:margin-bottom="0cm"/>
    </style:style>
    <style:style style:name="T567_1" style:family="text">
      <style:text-properties fo:color="#00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568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69" style:family="paragraph" style:parent-style-name="Normal">
      <style:paragraph-properties fo:text-align="justify" fo:background-color="#ffffff" fo:line-height="100%" fo:margin-bottom="0cm"/>
    </style:style>
    <style:style style:name="T569_1" style:family="text">
      <style:text-properties fo:color="#00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569_2" style:family="text">
      <style:text-properties fo:color="#00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T569_3" style:family="text">
      <style:text-properties fo:color="#00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570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48" style:family="table-row">
      <style:table-row-properties style:min-row-height="0.529cm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background-color="#ffffff" fo:line-height="100%" fo:margin-bottom="0cm"/>
    </style:style>
    <style:style style:name="T57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background-color="#ffffff" fo:line-height="100%" fo:margin-bottom="0cm"/>
    </style:style>
    <style:style style:name="T57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text-align="justify" fo:background-color="#ffffff" fo:line-height="100%" fo:margin-bottom="0cm"/>
    </style:style>
    <style:style style:name="T57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3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3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3_4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3_5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3_6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US" fo:country-asian="GB" fo:country-complex="SA"/>
    </style:style>
    <style:style style:name="T573_7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US" fo:country-asian="GB" fo:country-complex="SA"/>
    </style:style>
    <style:style style:name="T573_8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US" fo:country-asian="GB" fo:country-complex="SA"/>
    </style:style>
    <style:style style:name="P574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49" style:family="table-row">
      <style:table-row-properties style:min-row-height="0.529cm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background-color="#ffffff" fo:line-height="100%" fo:margin-bottom="0cm"/>
    </style:style>
    <style:style style:name="T57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75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background-color="#ffffff" fo:line-height="100%" fo:margin-bottom="0cm"/>
    </style:style>
    <style:style style:name="T57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76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text-align="justify" fo:background-color="#ffffff" fo:line-height="100%" fo:margin-bottom="0cm"/>
    </style:style>
    <style:style style:name="T57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style:text-underline-style="solid" style:text-underline-color="font-color"/>
    </style:style>
    <style:style style:name="T577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78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79" style:family="paragraph" style:parent-style-name="Normal">
      <style:paragraph-properties fo:text-align="justify" fo:background-color="#ffffff" fo:line-height="100%" fo:margin-bottom="0cm"/>
    </style:style>
    <style:style style:name="T57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9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79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0" style:family="table-row">
      <style:table-row-properties style:min-row-height="0.529cm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background-color="#ffffff" fo:line-height="100%" fo:margin-bottom="0cm"/>
    </style:style>
    <style:style style:name="T58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background-color="#ffffff" fo:line-height="100%" fo:margin-bottom="0cm"/>
    </style:style>
    <style:style style:name="T58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81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text-align="justify" fo:background-color="#ffffff" fo:line-height="100%" fo:margin-bottom="0cm"/>
    </style:style>
    <style:style style:name="T58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83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84" style:family="paragraph" style:parent-style-name="Normal">
      <style:paragraph-properties fo:text-align="justify" fo:background-color="#ffffff" fo:line-height="100%" fo:margin-bottom="0cm"/>
    </style:style>
    <style:style style:name="T584_1" style:family="text">
      <style:text-properties fo:color="#000000" style:font-name="Arial" fo:font-size="8pt" style:font-name-asian="Times New Roman" style:font-size-asian="8pt" style:font-name-complex="Times New Roman" style:font-size-complex="8pt" fo:language="en" fo:language-asian="en" fo:language-complex="ar" fo:country="GB" fo:country-asian="GB" fo:country-complex="SA"/>
    </style:style>
    <style:style style:name="P585" style:family="paragraph" style:parent-style-name="Normal">
      <style:paragraph-properties fo:text-align="justify" fo:background-color="#ffffff" fo:line-height="100%" fo:margin-bottom="0cm"/>
    </style:style>
    <style:style style:name="T58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Row51" style:family="table-row">
      <style:table-row-properties style:min-row-height="0.529cm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background-color="#ffffff" fo:line-height="100%" fo:margin-bottom="0cm"/>
    </style:style>
    <style:style style:name="T58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background-color="#ffffff" fo:line-height="100%" fo:margin-bottom="0cm"/>
    </style:style>
    <style:style style:name="T58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 fo:font-weight="bold" style:font-weight-asian="bold" style:font-weight-complex="bold"/>
    </style:style>
    <style:style style:name="T587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justify" fo:background-color="#ffffff" fo:line-height="100%" fo:margin-bottom="0cm"/>
    </style:style>
    <style:style style:name="T58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89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0" style:family="paragraph" style:parent-style-name="Normal">
      <style:paragraph-properties fo:text-align="justify" fo:background-color="#ffffff" fo:line-height="100%" fo:margin-bottom="0cm"/>
    </style:style>
    <style:style style:name="T59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1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2" style:family="paragraph" style:parent-style-name="Normal">
      <style:paragraph-properties fo:text-align="justify" fo:background-color="#ffffff" fo:line-height="100%" fo:margin-bottom="0cm"/>
    </style:style>
    <style:style style:name="T59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2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592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3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4" style:family="paragraph" style:parent-style-name="Normal">
      <style:paragraph-properties fo:text-align="justify" fo:background-color="#ffffff" fo:line-height="100%" fo:margin-bottom="0cm"/>
    </style:style>
    <style:style style:name="T59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5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6" style:family="paragraph" style:parent-style-name="Normal">
      <style:paragraph-properties fo:text-align="justify" fo:background-color="#ffffff" fo:line-height="100%" fo:margin-bottom="0cm"/>
    </style:style>
    <style:style style:name="T59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7" style:family="paragraph" style:parent-style-name="Normal">
      <style:paragraph-properties fo:text-align="justify" fo:background-color="#ffffff" fo:line-height="100%" fo:margin-bottom="0cm"/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59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9_2" style:family="text">
      <style:text-properties fo:font-size="11pt" style:font-size-asian="11pt" style:font-name-complex="Arial" style:font-size-complex="11pt"/>
    </style:style>
    <style:style style:name="P60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1" style:family="paragraph" style:parent-style-name="Heading_20_1"/>
    <style:style style:name="T601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02" style:family="paragraph" style:parent-style-name="Heading_20_2"/>
    <style:style style:name="T602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font-size="11pt" style:font-size-asian="11pt" style:font-name-complex="Arial" style:font-size-complex="11pt"/>
    </style:style>
    <style:style style:name="T603_2" style:family="text">
      <style:text-properties fo:font-size="11pt" style:font-size-asian="11pt" style:font-name-complex="Arial" style:font-size-complex="11pt"/>
    </style:style>
    <style:style style:name="T603_3" style:family="text">
      <style:text-properties fo:font-size="11pt" style:font-size-asian="11pt" style:font-name-complex="Arial" style:font-size-complex="11pt"/>
    </style:style>
    <style:style style:name="T603_4" style:family="text">
      <style:text-properties fo:font-size="11pt" style:font-size-asian="11pt" style:font-name-complex="Arial" style:font-size-complex="11pt"/>
    </style:style>
    <style:style style:name="T603_5" style:family="text">
      <style:text-properties fo:font-size="11pt" style:font-size-asian="11pt" style:font-name-complex="Arial" style:font-size-complex="11pt"/>
    </style:style>
    <style:style style:name="T603_6" style:family="text">
      <style:text-properties fo:font-size="11pt" style:font-size-asian="11pt" style:font-name-complex="Arial" style:font-size-complex="11pt"/>
    </style:style>
    <style:style style:name="T603_7" style:family="text">
      <style:text-properties fo:font-size="11pt" style:font-size-asian="11pt" style:font-name-complex="Arial" style:font-size-complex="11pt"/>
    </style:style>
    <style:style style:name="T603_8" style:family="text">
      <style:text-properties fo:font-size="11pt" style:font-size-asian="11pt" style:font-name-complex="Arial" style:font-size-complex="11pt"/>
    </style:style>
    <style:style style:name="T603_9" style:family="text">
      <style:text-properties fo:font-size="11pt" style:font-size-asian="11pt" style:font-name-complex="Arial" style:font-size-complex="11pt"/>
    </style:style>
    <style:style style:name="T603_10" style:family="text">
      <style:text-properties fo:font-size="11pt" style:font-size-asian="11pt" style:font-name-complex="Arial" style:font-size-complex="11pt"/>
    </style:style>
    <style:style style:name="T603_11" style:family="text">
      <style:text-properties fo:font-size="11pt" style:font-size-asian="11pt" style:font-name-complex="Arial" style:font-size-complex="11pt"/>
    </style:style>
    <style:style style:name="T603_12" style:family="text">
      <style:text-properties fo:font-size="11pt" style:font-size-asian="11pt" style:font-name-complex="Arial" style:font-size-complex="11pt"/>
    </style:style>
    <style:style style:name="T603_13" style:family="text">
      <style:text-properties fo:font-size="11pt" style:font-size-asian="11pt" style:font-name-complex="Arial" style:font-size-complex="11pt"/>
    </style:style>
    <style:style style:name="T603_14" style:family="text">
      <style:text-properties fo:font-size="11pt" style:font-size-asian="11pt" style:font-name-complex="Arial" style:font-size-complex="11pt"/>
    </style:style>
    <style:style style:name="T603_15" style:family="text">
      <style:text-properties fo:font-size="11pt" style:font-size-asian="11pt" style:font-name-complex="Arial" style:font-size-complex="11pt"/>
    </style:style>
    <style:style style:name="T603_16" style:family="text">
      <style:text-properties fo:font-size="11pt" style:font-size-asian="11pt" style:font-name-complex="Arial" style:font-size-complex="11pt"/>
    </style:style>
    <style:style style:name="P60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font-size="11pt" style:font-size-asian="11pt" style:font-name-complex="Arial" style:font-size-complex="11pt" fo:font-weight="bold" style:font-weight-asian="bold"/>
    </style:style>
    <style:style style:name="T605_2" style:family="text">
      <style:text-properties fo:font-size="11pt" style:font-size-asian="11pt" style:font-name-complex="Arial" style:font-size-complex="11pt"/>
    </style:style>
    <style:style style:name="T605_3" style:family="text">
      <style:text-properties fo:font-size="11pt" style:font-size-asian="11pt" style:font-name-complex="Arial" style:font-size-complex="11pt"/>
    </style:style>
    <style:style style:name="T605_4" style:family="text">
      <style:text-properties fo:font-size="11pt" style:font-size-asian="11pt" style:font-name-complex="Arial" style:font-size-complex="11pt" fo:font-weight="bold" style:font-weight-asian="bold"/>
    </style:style>
    <style:style style:name="T605_5" style:family="text">
      <style:text-properties fo:font-size="11pt" style:font-size-asian="11pt" style:font-name-complex="Arial" style:font-size-complex="11pt"/>
    </style:style>
    <style:style style:name="T605_6" style:family="text">
      <style:text-properties fo:font-size="11pt" style:font-size-asian="11pt" style:font-name-complex="Arial" style:font-size-complex="11pt"/>
    </style:style>
    <style:style style:name="T605_7" style:family="text">
      <style:text-properties fo:font-size="11pt" style:font-size-asian="11pt" style:font-name-complex="Arial" style:font-size-complex="11pt"/>
    </style:style>
    <style:style style:name="T605_8" style:family="text">
      <style:text-properties fo:font-size="11pt" style:font-size-asian="11pt" style:font-name-complex="Arial" style:font-size-complex="11pt"/>
    </style:style>
    <style:style style:name="T605_9" style:family="text">
      <style:text-properties fo:font-size="11pt" style:font-size-asian="11pt" style:font-name-complex="Arial" style:font-size-complex="11pt"/>
    </style:style>
    <style:style style:name="T605_10" style:family="text">
      <style:text-properties fo:font-size="11pt" style:font-size-asian="11pt" style:font-name-complex="Arial" style:font-size-complex="11pt"/>
    </style:style>
    <style:style style:name="T605_11" style:family="text">
      <style:text-properties fo:font-size="11pt" style:font-size-asian="11pt" style:font-name-complex="Arial" style:font-size-complex="11pt" fo:font-weight="bold" style:font-weight-asian="bold"/>
    </style:style>
    <style:style style:name="T605_12" style:family="text">
      <style:text-properties fo:font-size="11pt" style:font-size-asian="11pt" style:font-name-complex="Arial" style:font-size-complex="11pt"/>
    </style:style>
    <style:style style:name="T605_13" style:family="text">
      <style:text-properties fo:font-size="11pt" style:font-size-asian="11pt" style:font-name-complex="Arial" style:font-size-complex="11pt"/>
    </style:style>
    <style:style style:name="T605_14" style:family="text">
      <style:text-properties fo:font-size="11pt" style:font-size-asian="11pt" style:font-name-complex="Arial" style:font-size-complex="11pt"/>
    </style:style>
    <style:style style:name="T605_15" style:family="text">
      <style:text-properties fo:font-size="11pt" style:font-size-asian="11pt" style:font-name-complex="Arial" style:font-size-complex="11pt"/>
    </style:style>
    <style:style style:name="T605_16" style:family="text">
      <style:text-properties fo:font-size="11pt" style:font-size-asian="11pt" style:font-name-complex="Arial" style:font-size-complex="11pt"/>
    </style:style>
    <style:style style:name="T605_17" style:family="text">
      <style:text-properties fo:font-size="11pt" style:font-size-asian="11pt" style:font-name-complex="Arial" style:font-size-complex="11pt" fo:font-weight="bold" style:font-weight-asian="bold"/>
    </style:style>
    <style:style style:name="T605_18" style:family="text">
      <style:text-properties fo:font-size="11pt" style:font-size-asian="11pt" style:font-name-complex="Arial" style:font-size-complex="11pt"/>
    </style:style>
    <style:style style:name="T605_19" style:family="text">
      <style:text-properties fo:font-size="11pt" style:font-size-asian="11pt" style:font-name-complex="Arial" style:font-size-complex="11pt"/>
    </style:style>
    <style:style style:name="T605_20" style:family="text">
      <style:text-properties fo:font-size="11pt" style:font-size-asian="11pt" style:font-name-complex="Arial" style:font-size-complex="11pt"/>
    </style:style>
    <style:style style:name="T605_21" style:family="text">
      <style:text-properties fo:font-size="11pt" style:font-size-asian="11pt" style:font-name-complex="Arial" style:font-size-complex="11pt"/>
    </style:style>
    <style:style style:name="T605_22" style:family="text">
      <style:text-properties fo:font-size="11pt" style:font-size-asian="11pt" style:font-name-complex="Arial" style:font-size-complex="11pt"/>
    </style:style>
    <style:style style:name="T605_23" style:family="text">
      <style:text-properties fo:font-size="11pt" style:font-size-asian="11pt" style:font-name-complex="Arial" style:font-size-complex="11pt"/>
    </style:style>
    <style:style style:name="P60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font-size="11pt" style:font-size-asian="11pt" style:font-name-complex="Arial" style:font-size-complex="11pt"/>
    </style:style>
    <style:style style:name="T607_2" style:family="text">
      <style:text-properties fo:font-size="11pt" style:font-size-asian="11pt" style:font-name-complex="Arial" style:font-size-complex="11pt"/>
    </style:style>
    <style:style style:name="T607_3" style:family="text">
      <style:text-properties fo:font-size="11pt" style:font-size-asian="11pt" style:font-name-complex="Arial" style:font-size-complex="11pt"/>
    </style:style>
    <style:style style:name="T607_4" style:family="text">
      <style:text-properties fo:font-size="11pt" style:font-size-asian="11pt" style:font-name-complex="Arial" style:font-size-complex="11pt"/>
    </style:style>
    <style:style style:name="T607_5" style:family="text">
      <style:text-properties fo:font-size="11pt" style:font-size-asian="11pt" style:font-name-complex="Arial" style:font-size-complex="11pt"/>
    </style:style>
    <style:style style:name="T607_6" style:family="text">
      <style:text-properties fo:font-size="11pt" style:font-size-asian="11pt" style:font-name-complex="Arial" style:font-size-complex="11pt"/>
    </style:style>
    <style:style style:name="P60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font-size="11pt" style:font-size-asian="11pt" style:font-name-complex="Arial" style:font-size-complex="11pt" fo:font-weight="bold" style:font-weight-asian="bold"/>
    </style:style>
    <style:style style:name="T609_2" style:family="text">
      <style:text-properties fo:font-size="11pt" style:font-size-asian="11pt" style:font-name-complex="Arial" style:font-size-complex="11pt"/>
    </style:style>
    <style:style style:name="T609_3" style:family="text">
      <style:text-properties fo:font-size="11pt" style:font-size-asian="11pt" style:font-name-complex="Arial" style:font-size-complex="11pt"/>
    </style:style>
    <style:style style:name="T609_4" style:family="text">
      <style:text-properties fo:font-size="11pt" style:font-size-asian="11pt" style:font-name-complex="Arial" style:font-size-complex="11pt"/>
    </style:style>
    <style:style style:name="P61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11" style:family="paragraph" style:parent-style-name="Normal">
      <style:paragraph-properties fo:text-align="justify"/>
    </style:style>
    <style:style style:name="T6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4" style:family="text">
      <style:text-properties fo:font-size="11pt" style:font-size-asian="11pt" style:font-name-complex="Arial" style:font-size-complex="11pt"/>
    </style:style>
    <style:style style:name="T61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8" style:family="text">
      <style:text-properties fo:font-size="11pt" style:font-size-asian="11pt" style:font-name-complex="Arial" style:font-size-complex="11pt"/>
    </style:style>
    <style:style style:name="T611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11_10" style:family="text">
      <style:text-properties fo:font-size="11pt" style:font-size-asian="11pt" style:font-name-complex="Arial" style:font-size-complex="11pt"/>
    </style:style>
    <style:style style:name="T611_11" style:family="text">
      <style:text-properties fo:font-size="11pt" style:font-size-asian="11pt" style:font-name-complex="Arial" style:font-size-complex="11pt"/>
    </style:style>
    <style:style style:name="T611_12" style:family="text">
      <style:text-properties fo:font-size="11pt" style:font-size-asian="11pt" style:font-name-complex="Arial" style:font-size-complex="11pt"/>
    </style:style>
    <style:style style:name="T611_13" style:family="text">
      <style:text-properties fo:font-size="11pt" style:font-size-asian="11pt" style:font-name-complex="Arial" style:font-size-complex="11pt"/>
    </style:style>
    <style:style style:name="T611_14" style:family="text">
      <style:text-properties fo:font-size="11pt" style:font-size-asian="11pt" style:font-name-complex="Arial" style:font-size-complex="11pt"/>
    </style:style>
    <style:style style:name="T611_15" style:family="text">
      <style:text-properties fo:font-size="11pt" style:font-size-asian="11pt" style:font-name-complex="Arial" style:font-size-complex="11pt"/>
    </style:style>
    <style:style style:name="T611_16" style:family="text">
      <style:text-properties fo:font-size="11pt" style:font-size-asian="11pt" style:font-name-complex="Arial" style:font-size-complex="11pt"/>
    </style:style>
    <style:style style:name="P6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13" style:family="paragraph" style:parent-style-name="Heading_20_2"/>
    <style:style style:name="T613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Table11" style:family="table">
      <style:table-properties table:align="left" style:width="14.58cm" fo:margin-left="0.487cm"/>
    </style:style>
    <style:style style:name="Column59" style:family="table-column">
      <style:table-column-properties style:column-width="4.284cm"/>
    </style:style>
    <style:style style:name="Column60" style:family="table-column">
      <style:table-column-properties style:column-width="3.717cm"/>
    </style:style>
    <style:style style:name="Column61" style:family="table-column">
      <style:table-column-properties style:column-width="3.251cm"/>
    </style:style>
    <style:style style:name="Column62" style:family="table-column">
      <style:table-column-properties style:column-width="3.328cm"/>
    </style:style>
    <style:style style:name="Row52" style:family="table-row">
      <style:table-row-properties style:min-row-height="0.529cm"/>
    </style:style>
    <style:style style:name="Cell198" style:family="table-cell">
      <style:table-cell-properties fo:background-color="#dae9f7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99" style:family="table-cell">
      <style:table-cell-properties fo:background-color="#dae9f7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5" style:family="paragraph" style:parent-style-name="Normal">
      <style:paragraph-properties fo:text-align="right" fo:line-height="100%" fo:margin-bottom="0cm"/>
    </style:style>
    <style:style style:name="T6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0" style:family="table-cell">
      <style:table-cell-properties fo:background-color="#dae9f7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6" style:family="paragraph" style:parent-style-name="Normal">
      <style:paragraph-properties fo:text-align="right" fo:line-height="100%" fo:margin-bottom="0cm"/>
    </style:style>
    <style:style style:name="T6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1" style:family="table-cell">
      <style:table-cell-properties fo:background-color="#dae9f7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7" style:family="paragraph" style:parent-style-name="Normal">
      <style:paragraph-properties fo:text-align="right" fo:line-height="100%" fo:margin-bottom="0cm"/>
    </style:style>
    <style:style style:name="T6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>
      <style:table-row-properties style:min-row-height="0.529cm"/>
    </style:style>
    <style:style style:name="Cell2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8" style:family="paragraph" style:parent-style-name="Normal">
      <style:paragraph-properties fo:line-height="100%" fo:margin-bottom="0cm"/>
    </style:style>
    <style:style style:name="T6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9" style:family="paragraph" style:parent-style-name="Normal">
      <style:paragraph-properties fo:text-align="right" fo:line-height="100%" fo:margin-bottom="0cm"/>
    </style:style>
    <style:style style:name="T61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0" style:family="paragraph" style:parent-style-name="Normal">
      <style:paragraph-properties fo:text-align="right" fo:line-height="100%" fo:margin-bottom="0cm"/>
    </style:style>
    <style:style style:name="T62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P621" style:family="paragraph" style:parent-style-name="Normal">
      <style:paragraph-properties fo:text-align="right" fo:line-height="100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2" style:family="paragraph" style:parent-style-name="Normal">
      <style:paragraph-properties fo:text-align="right" fo:line-height="100%" fo:margin-bottom="0cm"/>
    </style:style>
    <style:style style:name="T62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4" style:family="table-row">
      <style:table-row-properties style:min-row-height="0.529cm"/>
    </style:style>
    <style:style style:name="Cell2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3" style:family="paragraph" style:parent-style-name="Normal">
      <style:paragraph-properties fo:line-height="100%" fo:margin-bottom="0cm"/>
    </style:style>
    <style:style style:name="T62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623_2" style:family="text" style:parent-style-name="Normal">
      <style:text-properties fo:font-size="9pt" style:font-size-asian="9pt" style:font-name-complex="Arial" style:font-size-complex="9pt"/>
    </style:style>
    <style:style style:name="P624" style:family="paragraph" style:parent-style-name="Footnote_20_text"/>
    <style:style style:name="T624_1" style:family="text">
      <style:text-properties fo:font-size="8pt" style:font-size-asian="8pt" style:font-size-complex="8pt"/>
    </style:style>
    <style:style style:name="T624_2" style:family="text">
      <style:text-properties fo:font-size="8pt" style:font-size-asian="8pt" style:font-size-complex="8pt" fo:language="en" fo:country="US"/>
    </style:style>
    <style:style style:name="T624_3" style:family="text">
      <style:text-properties fo:font-size="8pt" style:font-size-asian="8pt" style:font-size-complex="8pt" fo:language="en" fo:country="US"/>
    </style:style>
    <style:style style:name="T624_4" style:family="text">
      <style:text-properties fo:font-size="8pt" style:font-size-asian="8pt" style:font-size-complex="8pt" fo:language="en" fo:country="US"/>
    </style:style>
    <style:style style:name="T624_5" style:family="text">
      <style:text-properties fo:font-size="8pt" style:font-size-asian="8pt" style:font-size-complex="8pt" fo:language="en" fo:country="US"/>
    </style:style>
    <style:style style:name="Cell20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5" style:family="paragraph" style:parent-style-name="Normal">
      <style:paragraph-properties fo:text-align="right" fo:line-height="100%" fo:margin-bottom="0cm"/>
    </style:style>
    <style:style style:name="T62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6" style:family="paragraph" style:parent-style-name="Normal">
      <style:paragraph-properties fo:text-align="center" fo:line-height="100%" fo:margin-bottom="0cm"/>
    </style:style>
    <style:style style:name="T62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7" style:family="paragraph" style:parent-style-name="Normal">
      <style:paragraph-properties fo:text-align="right" fo:line-height="100%" fo:margin-bottom="0cm"/>
    </style:style>
    <style:style style:name="T627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Row55" style:family="table-row">
      <style:table-row-properties style:min-row-height="0.529cm"/>
    </style:style>
    <style:style style:name="Cell2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8" style:family="paragraph" style:parent-style-name="Normal">
      <style:paragraph-properties fo:line-height="100%" fo:margin-bottom="0cm"/>
    </style:style>
    <style:style style:name="T62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9" style:family="paragraph" style:parent-style-name="Normal">
      <style:paragraph-properties fo:text-align="right" fo:line-height="100%" fo:margin-bottom="0cm"/>
    </style:style>
    <style:style style:name="T62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0" style:family="paragraph" style:parent-style-name="Normal">
      <style:paragraph-properties fo:text-align="right" fo:line-height="100%" fo:margin-bottom="0cm"/>
    </style:style>
    <style:style style:name="T63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1" style:family="paragraph" style:parent-style-name="Normal">
      <style:paragraph-properties fo:text-align="right" fo:line-height="100%" fo:margin-bottom="0cm"/>
    </style:style>
    <style:style style:name="T63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6" style:family="table-row">
      <style:table-row-properties style:min-row-height="0.529cm"/>
    </style:style>
    <style:style style:name="Cell2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2" style:family="paragraph" style:parent-style-name="Normal">
      <style:paragraph-properties fo:line-height="100%" fo:margin-bottom="0cm"/>
    </style:style>
    <style:style style:name="T63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3" style:family="paragraph" style:parent-style-name="Normal">
      <style:paragraph-properties fo:text-align="right" fo:line-height="100%" fo:margin-bottom="0cm"/>
    </style:style>
    <style:style style:name="T63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633_2" style:family="text" style:parent-style-name="Normal">
      <style:text-properties style:text-position="super 58%" fo:font-size="9pt" style:font-size-asian="9pt" style:font-name-complex="Arial" style:font-size-complex="9pt"/>
    </style:style>
    <style:style style:name="P634" style:family="paragraph" style:parent-style-name="Footnote_20_text"/>
    <style:style style:name="T634_1" style:family="text">
      <style:text-properties fo:font-size="8pt" style:font-size-asian="8pt" style:font-size-complex="8pt"/>
    </style:style>
    <style:style style:name="T634_2" style:family="text"/>
    <style:style style:name="Cell2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5" style:family="paragraph" style:parent-style-name="Normal">
      <style:paragraph-properties fo:text-align="right" fo:line-height="100%" fo:margin-bottom="0cm"/>
    </style:style>
    <style:style style:name="T63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6" style:family="paragraph" style:parent-style-name="Normal">
      <style:paragraph-properties fo:text-align="right" fo:line-height="100%" fo:margin-bottom="0cm"/>
    </style:style>
    <style:style style:name="T63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P63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font-size="11pt" style:font-size-asian="11pt" style:font-name-complex="Arial" style:font-size-complex="11pt"/>
    </style:style>
    <style:style style:name="T638_2" style:family="text">
      <style:text-properties fo:font-size="11pt" style:font-size-asian="11pt" style:font-name-complex="Arial" style:font-size-complex="11pt"/>
    </style:style>
    <style:style style:name="T638_3" style:family="text">
      <style:text-properties fo:font-size="11pt" style:font-size-asian="11pt" style:font-name-complex="Arial" style:font-size-complex="11pt"/>
    </style:style>
    <style:style style:name="P639" style:family="paragraph" style:parent-style-name="Heading_20_1"/>
    <style:style style:name="T639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4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41" style:family="paragraph" style:parent-style-name="Heading_20_2"/>
    <style:style style:name="T641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fo:font-size="11pt" style:font-size-asian="11pt" style:font-name-complex="Arial" style:font-size-complex="11pt"/>
    </style:style>
    <style:style style:name="T642_2" style:family="text">
      <style:text-properties fo:font-size="11pt" style:font-size-asian="11pt" style:font-name-complex="Arial" style:font-size-complex="11pt"/>
    </style:style>
    <style:style style:name="T642_3" style:family="text">
      <style:text-properties fo:font-size="11pt" style:font-size-asian="11pt" style:font-name-complex="Arial" style:font-size-complex="11pt"/>
    </style:style>
    <style:style style:name="T642_4" style:family="text">
      <style:text-properties fo:font-size="11pt" style:font-size-asian="11pt" style:font-name-complex="Arial" style:font-size-complex="11pt"/>
    </style:style>
    <style:style style:name="T642_5" style:family="text">
      <style:text-properties fo:font-size="11pt" style:font-size-asian="11pt" style:font-name-complex="Arial" style:font-size-complex="11pt"/>
    </style:style>
    <style:style style:name="P64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fo:font-size="11pt" style:font-size-asian="11pt" style:font-name-complex="Arial" style:font-size-complex="11pt"/>
    </style:style>
    <style:style style:name="P645" style:family="paragraph" style:parent-style-name="Heading_20_2"/>
    <style:style style:name="T645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fo:font-size="11pt" style:font-size-asian="11pt" style:font-name-complex="Arial" style:font-size-complex="11pt"/>
    </style:style>
    <style:style style:name="T646_2" style:family="text">
      <style:text-properties fo:font-size="11pt" style:font-size-asian="11pt" style:font-name-complex="Arial" style:font-size-complex="11pt"/>
    </style:style>
    <style:style style:name="T646_3" style:family="text">
      <style:text-properties fo:font-size="11pt" style:font-size-asian="11pt" style:font-name-complex="Arial" style:font-size-complex="11pt"/>
    </style:style>
    <style:style style:name="T646_4" style:family="text">
      <style:text-properties fo:font-size="11pt" style:font-size-asian="11pt" style:font-name-complex="Arial" style:font-size-complex="11pt"/>
    </style:style>
    <style:style style:name="T646_5" style:family="text">
      <style:text-properties fo:font-size="11pt" style:font-size-asian="11pt" style:font-name-complex="Arial" style:font-size-complex="11pt"/>
    </style:style>
    <style:style style:name="T646_6" style:family="text">
      <style:text-properties fo:font-size="11pt" style:font-size-asian="11pt" style:font-name-complex="Arial" style:font-size-complex="11pt"/>
    </style:style>
    <style:style style:name="T646_7" style:family="text">
      <style:text-properties fo:font-size="11pt" style:font-size-asian="11pt" style:font-name-complex="Arial" style:font-size-complex="11pt"/>
    </style:style>
    <style:style style:name="T646_8" style:family="text">
      <style:text-properties fo:font-size="11pt" style:font-size-asian="11pt" style:font-name-complex="Arial" style:font-size-complex="11pt"/>
    </style:style>
    <style:style style:name="P64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font-size="11pt" style:font-size-asian="11pt" style:font-name-complex="Arial" style:font-size-complex="11pt"/>
    </style:style>
    <style:style style:name="T648_2" style:family="text">
      <style:text-properties fo:font-size="11pt" style:font-size-asian="11pt" style:font-name-complex="Arial" style:font-size-complex="11pt"/>
    </style:style>
    <style:style style:name="T648_3" style:family="text">
      <style:text-properties fo:font-size="11pt" style:font-size-asian="11pt" style:font-name-complex="Arial" style:font-size-complex="11pt"/>
    </style:style>
    <style:style style:name="T648_4" style:family="text">
      <style:text-properties fo:font-size="11pt" style:font-size-asian="11pt" style:font-name-complex="Arial" style:font-size-complex="11pt"/>
    </style:style>
    <style:style style:name="P64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font-size="11pt" style:font-size-asian="11pt" style:font-name-complex="Arial" style:font-size-complex="11pt"/>
    </style:style>
    <style:style style:name="T650_2" style:family="text">
      <style:text-properties fo:font-size="11pt" style:font-size-asian="11pt" style:font-name-complex="Arial" style:font-size-complex="11pt"/>
    </style:style>
    <style:style style:name="T650_3" style:family="text">
      <style:text-properties fo:font-size="11pt" style:font-size-asian="11pt" style:font-name-complex="Arial" style:font-size-complex="11pt"/>
    </style:style>
    <style:style style:name="T650_4" style:family="text">
      <style:text-properties fo:font-size="11pt" style:font-size-asian="11pt" style:font-name-complex="Arial" style:font-size-complex="11pt"/>
    </style:style>
    <style:style style:name="T650_5" style:family="text">
      <style:text-properties fo:font-size="11pt" style:font-size-asian="11pt" style:font-name-complex="Arial" style:font-size-complex="11pt"/>
    </style:style>
    <style:style style:name="T650_6" style:family="text">
      <style:text-properties fo:font-size="11pt" style:font-size-asian="11pt" style:font-name-complex="Arial" style:font-size-complex="11pt"/>
    </style:style>
    <style:style style:name="T650_7" style:family="text">
      <style:text-properties fo:font-size="11pt" style:font-size-asian="11pt" style:font-name-complex="Arial" style:font-size-complex="11pt"/>
    </style:style>
    <style:style style:name="T650_8" style:family="text">
      <style:text-properties fo:font-size="11pt" style:font-size-asian="11pt" style:font-name-complex="Arial" style:font-size-complex="11pt"/>
    </style:style>
    <style:style style:name="T650_9" style:family="text">
      <style:text-properties fo:font-size="11pt" style:font-size-asian="11pt" style:font-name-complex="Arial" style:font-size-complex="11pt"/>
    </style:style>
    <style:style style:name="T650_10" style:family="text">
      <style:text-properties fo:font-size="11pt" style:font-size-asian="11pt" style:font-name-complex="Arial" style:font-size-complex="11pt"/>
    </style:style>
    <style:style style:name="P65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1pt" style:font-size-asian="11pt" style:font-size-complex="11pt"/>
    </style:style>
    <style:style style:name="P653" style:family="paragraph" style:parent-style-name="Heading_20_2"/>
    <style:style style:name="T653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fo:font-size="11pt" style:font-size-asian="11pt" style:font-name-complex="Arial" style:font-size-complex="11pt"/>
    </style:style>
    <style:style style:name="P65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6" style:family="paragraph" style:parent-style-name="Normal">
      <style:paragraph-properties fo:text-align="justify"/>
    </style:style>
    <style:style style:name="T656_1" style:family="text">
      <style:text-properties fo:font-size="11pt" style:font-size-asian="11pt" style:font-name-complex="Arial" style:font-size-complex="11pt"/>
    </style:style>
    <style:style style:name="P65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58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Table12" style:family="table">
      <style:table-properties table:align="left" style:width="15.912cm" fo:margin-left="-0.009cm"/>
    </style:style>
    <style:style style:name="Column63" style:family="table-column">
      <style:table-column-properties style:column-width="4.168cm"/>
    </style:style>
    <style:style style:name="Column64" style:family="table-column">
      <style:table-column-properties style:column-width="3.911cm"/>
    </style:style>
    <style:style style:name="Column65" style:family="table-column">
      <style:table-column-properties style:column-width="3.45cm"/>
    </style:style>
    <style:style style:name="Column66" style:family="table-column">
      <style:table-column-properties style:column-width="4.383cm"/>
    </style:style>
    <style:style style:name="Row57" style:family="table-row">
      <style:table-row-properties style:min-row-height="0.529cm"/>
    </style:style>
    <style:style style:name="Cell2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663" style:family="paragraph" style:parent-style-name="Normal">
      <style:text-properties fo:font-size="11pt" style:font-size-asian="11pt" style:font-name-complex="Arial" style:font-size-complex="11pt"/>
    </style:style>
    <style:style style:name="P664" style:family="paragraph" style:parent-style-name="Normal">
      <style:text-properties fo:font-size="11pt" style:font-size-asian="11pt" style:font-name-complex="Arial" style:font-size-complex="11pt"/>
    </style:style>
    <style:style style:name="P665" style:family="paragraph" style:parent-style-name="Normal">
      <style:text-properties fo:font-size="11pt" style:font-size-asian="11pt" style:font-name-complex="Arial" style:font-size-complex="11pt"/>
    </style:style>
    <style:style style:name="P666" style:family="paragraph" style:parent-style-name="Normal">
      <style:text-properties fo:font-size="11pt" style:font-size-asian="11pt" style:font-name-complex="Arial" style:font-size-complex="11pt"/>
    </style:style>
    <style:style style:name="P667" style:family="paragraph" style:parent-style-name="Normal">
      <style:text-properties fo:font-size="11pt" style:font-size-asian="11pt" style:font-name-complex="Arial" style:font-size-complex="11pt"/>
    </style:style>
    <style:style style:name="P668" style:family="paragraph" style:parent-style-name="Normal">
      <style:text-properties fo:font-size="11pt" style:font-size-asian="11pt" style:font-name-complex="Arial" style:font-size-complex="11pt"/>
    </style:style>
    <style:style style:name="P669" style:family="paragraph" style:parent-style-name="Normal">
      <style:text-properties fo:font-size="11pt" style:font-size-asian="11pt" style:font-name-complex="Arial" style:font-size-complex="11pt"/>
    </style:style>
    <style:style style:name="P670" style:family="paragraph" style:parent-style-name="Normal">
      <style:text-properties fo:font-size="11pt" style:font-size-asian="11pt" style:font-name-complex="Arial" style:font-size-complex="11pt"/>
    </style:style>
    <style:style style:name="P671" style:family="paragraph" style:parent-style-name="Normal">
      <style:text-properties fo:font-size="11pt" style:font-size-asian="11pt" style:font-name-complex="Arial" style:font-size-complex="11pt"/>
    </style:style>
    <style:style style:name="P672" style:family="paragraph" style:parent-style-name="Normal">
      <style:text-properties fo:font-size="11pt" style:font-size-asian="11pt" style:font-name-complex="Arial" style:font-size-complex="11pt"/>
    </style:style>
    <style:style style:name="P673" style:family="paragraph" style:parent-style-name="Normal">
      <style:text-properties fo:font-size="11pt" style:font-size-asian="11pt" style:font-name-complex="Arial" style:font-size-complex="11pt"/>
    </style:style>
    <style:style style:name="P674" style:family="paragraph" style:parent-style-name="Normal">
      <style:text-properties fo:font-size="11pt" style:font-size-asian="11pt" style:font-name-complex="Arial" style:font-size-complex="11pt"/>
    </style:style>
    <style:style style:name="P675" style:family="paragraph" style:parent-style-name="Normal">
      <style:text-properties fo:font-size="11pt" style:font-size-asian="11pt" style:font-name-complex="Arial" style:font-size-complex="11pt"/>
    </style:style>
    <style:style style:name="P676" style:family="paragraph" style:parent-style-name="Normal">
      <style:text-properties fo:font-size="11pt" style:font-size-asian="11pt" style:font-name-complex="Arial" style:font-size-complex="11pt"/>
    </style:style>
    <style:style style:name="P677" style:family="paragraph" style:parent-style-name="Normal">
      <style:text-properties fo:font-size="11pt" style:font-size-asian="11pt" style:font-name-complex="Arial" style:font-size-complex="11pt"/>
    </style:style>
    <style:style style:name="P678" style:family="paragraph" style:parent-style-name="Normal">
      <style:text-properties fo:font-size="11pt" style:font-size-asian="11pt" style:font-name-complex="Arial" style:font-size-complex="11pt"/>
    </style:style>
    <style:style style:name="P679" style:family="paragraph" style:parent-style-name="Normal">
      <style:text-properties fo:font-size="11pt" style:font-size-asian="11pt" style:font-name-complex="Arial" style:font-size-complex="11pt"/>
    </style:style>
    <style:style style:name="P680" style:family="paragraph" style:parent-style-name="Normal">
      <style:text-properties fo:font-size="11pt" style:font-size-asian="11pt" style:font-name-complex="Arial" style:font-size-complex="11pt"/>
    </style:style>
    <style:style style:name="P681" style:family="paragraph" style:parent-style-name="Normal">
      <style:text-properties fo:font-size="11pt" style:font-size-asian="11pt" style:font-name-complex="Arial" style:font-size-complex="11pt"/>
    </style:style>
    <style:style style:name="P682" style:family="paragraph" style:parent-style-name="Heading_20_1"/>
    <style:style style:name="T682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83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able13" style:family="table">
      <style:table-properties table:align="left" style:width="19.505cm" fo:margin-left="-1.76cm"/>
    </style:style>
    <style:style style:name="Column67" style:family="table-column">
      <style:table-column-properties style:column-width="3.002cm"/>
    </style:style>
    <style:style style:name="Column68" style:family="table-column">
      <style:table-column-properties style:column-width="3.75cm"/>
    </style:style>
    <style:style style:name="Column69" style:family="table-column">
      <style:table-column-properties style:column-width="5.502cm"/>
    </style:style>
    <style:style style:name="Column70" style:family="table-column">
      <style:table-column-properties style:column-width="7.251cm"/>
    </style:style>
    <style:style style:name="Row58" style:family="table-row"/>
    <style:style style:name="Cell222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84" style:family="paragraph" style:parent-style-name="Normal">
      <style:paragraph-properties fo:text-align="center" fo:line-height="100%" fo:margin-bottom="0cm"/>
    </style:style>
    <style:style style:name="T684_1" style:family="text">
      <style:text-properties style:font-name="Arial" fo:font-size="7.5pt" style:font-name-asian="Arial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23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85" style:family="paragraph" style:parent-style-name="Normal">
      <style:paragraph-properties fo:text-align="center" fo:line-height="100%" fo:margin-bottom="0cm"/>
    </style:style>
    <style:style style:name="T685_1" style:family="text">
      <style:text-properties style:font-name="Arial" fo:font-size="7.5pt" style:font-name-asian="Arial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86" style:family="paragraph" style:parent-style-name="Normal">
      <style:paragraph-properties fo:text-align="center" fo:line-height="100%" fo:margin-bottom="0cm"/>
    </style:style>
    <style:style style:name="T686_1" style:family="text">
      <style:text-properties style:font-name="Arial" fo:font-size="7.5pt" style:font-name-asian="Arial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687" style:family="paragraph" style:parent-style-name="Normal">
      <style:paragraph-properties fo:text-align="center" fo:line-height="100%" fo:margin-bottom="0cm"/>
    </style:style>
    <style:style style:name="T687_1" style:family="text">
      <style:text-properties style:font-name="Arial" fo:font-size="7.5pt" style:font-name-asian="Arial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25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88" style:family="paragraph" style:parent-style-name="Normal">
      <style:paragraph-properties fo:text-align="center" fo:line-height="100%" fo:margin-bottom="0cm"/>
    </style:style>
    <style:style style:name="T688_1" style:family="text">
      <style:text-properties style:font-name="Arial" fo:font-size="7.5pt" style:font-name-asian="Arial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Row59" style:family="table-row"/>
    <style:style style:name="Cell226" style:family="table-cell">
      <style:table-cell-properties fo:background-color="#f2f2f2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60" style:family="table-row"/>
    <style:style style:name="Cell22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0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691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2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3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3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1" style:family="table-row"/>
    <style:style style:name="Cell23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5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697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698" style:family="paragraph" style:parent-style-name="Normal">
      <style:paragraph-properties fo:line-height="100%" fo:margin-bottom="0cm"/>
    </style:style>
    <style:style style:name="T69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2" style:family="table-row"/>
    <style:style style:name="Cell23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0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2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2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03" style:family="paragraph" style:parent-style-name="Normal">
      <style:paragraph-properties fo:line-height="100%" fo:margin-bottom="0cm"/>
    </style:style>
    <style:style style:name="T70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3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3" style:family="table-row"/>
    <style:style style:name="Cell23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5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5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6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6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8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08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4" style:family="table-row"/>
    <style:style style:name="Cell24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1" style:family="paragraph" style:parent-style-name="Normal">
      <style:paragraph-properties fo:line-height="100%" fo:margin-bottom="0cm"/>
    </style:style>
    <style:style style:name="T71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2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5" style:family="table-row"/>
    <style:style style:name="Cell24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4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18" style:family="paragraph" style:parent-style-name="Normal">
      <style:paragraph-properties fo:line-height="100%" fo:margin-bottom="0cm"/>
    </style:style>
    <style:style style:name="T71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8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18_4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20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20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6" style:family="table-row"/>
    <style:style style:name="Cell25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2" style:family="paragraph" style:parent-style-name="Normal">
      <style:paragraph-properties fo:line-height="100%" fo:margin-bottom="0cm"/>
    </style:style>
    <style:style style:name="T72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3" style:family="paragraph" style:parent-style-name="Normal">
      <style:paragraph-properties fo:line-height="100%" fo:margin-bottom="0cm"/>
    </style:style>
    <style:style style:name="T72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2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23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24" style:family="paragraph" style:parent-style-name="Normal">
      <style:paragraph-properties fo:line-height="100%" fo:margin-bottom="0cm"/>
    </style:style>
    <style:style style:name="T72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5" style:family="paragraph" style:parent-style-name="Normal">
      <style:paragraph-properties fo:line-height="100%" fo:margin-bottom="0cm"/>
    </style:style>
    <style:style style:name="T725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7" style:family="table-row"/>
    <style:style style:name="Cell25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6" style:family="paragraph" style:parent-style-name="Normal">
      <style:paragraph-properties fo:line-height="100%" fo:margin-bottom="0cm"/>
    </style:style>
    <style:style style:name="T72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7" style:family="paragraph" style:parent-style-name="Normal">
      <style:paragraph-properties fo:line-height="100%" fo:margin-bottom="0cm"/>
    </style:style>
    <style:style style:name="T72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28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29" style:family="paragraph" style:parent-style-name="Normal">
      <style:paragraph-properties fo:line-height="100%" fo:margin-bottom="0cm"/>
    </style:style>
    <style:style style:name="T72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30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5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31" style:family="paragraph" style:parent-style-name="Normal">
      <style:paragraph-properties fo:line-height="100%" fo:margin-bottom="0cm"/>
    </style:style>
    <style:style style:name="T73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32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68" style:family="table-row"/>
    <style:style style:name="Cell259" style:family="table-cell">
      <style:table-cell-properties fo:background-color="#f2f2f2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33" style:family="paragraph" style:parent-style-name="Normal">
      <style:paragraph-properties fo:line-height="100%" fo:margin-bottom="0cm"/>
    </style:style>
    <style:style style:name="T73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69" style:family="table-row"/>
    <style:style style:name="Cell26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34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35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36" style:family="paragraph" style:parent-style-name="Normal">
      <style:paragraph-properties fo:line-height="100%" fo:margin-bottom="0cm"/>
    </style:style>
    <style:style style:name="T73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37" style:family="paragraph" style:parent-style-name="Normal">
      <style:paragraph-properties fo:line-height="100%" fo:margin-bottom="0cm"/>
    </style:style>
    <style:style style:name="T73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38" style:family="paragraph" style:parent-style-name="Normal">
      <style:paragraph-properties fo:line-height="100%" fo:margin-bottom="0cm"/>
    </style:style>
    <style:style style:name="T73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39" style:family="paragraph" style:parent-style-name="Normal">
      <style:paragraph-properties fo:line-height="100%" fo:margin-bottom="0cm"/>
    </style:style>
    <style:style style:name="T73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0" style:family="paragraph" style:parent-style-name="Normal">
      <style:paragraph-properties fo:line-height="100%" fo:margin-bottom="0cm"/>
    </style:style>
    <style:style style:name="T74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70" style:family="table-row"/>
    <style:style style:name="Cell26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1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2" style:family="paragraph" style:parent-style-name="Normal">
      <style:paragraph-properties fo:line-height="100%" fo:margin-bottom="0cm"/>
    </style:style>
    <style:style style:name="T74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3" style:family="paragraph" style:parent-style-name="Normal">
      <style:paragraph-properties fo:line-height="100%" fo:margin-bottom="0cm"/>
    </style:style>
    <style:style style:name="T74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4" style:family="paragraph" style:parent-style-name="Normal">
      <style:paragraph-properties fo:line-height="100%" fo:margin-bottom="0cm"/>
    </style:style>
    <style:style style:name="T74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71" style:family="table-row"/>
    <style:style style:name="Cell26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5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6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0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7" style:family="paragraph" style:parent-style-name="Normal">
      <style:paragraph-properties fo:line-height="100%" fo:margin-bottom="0cm"/>
    </style:style>
    <style:style style:name="T747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47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47_3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1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8" style:family="paragraph" style:parent-style-name="Normal">
      <style:paragraph-properties fo:line-height="100%" fo:margin-bottom="0cm"/>
    </style:style>
    <style:style style:name="T74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72" style:family="table-row"/>
    <style:style style:name="Cell272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49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3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0" style:family="paragraph" style:parent-style-name="Normal">
      <style:paragraph-properties fo:line-height="100%" fo:margin-bottom="0cm"/>
    </style:style>
    <style:style style:name="T75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1" style:family="paragraph" style:parent-style-name="Normal">
      <style:paragraph-properties fo:line-height="100%" fo:margin-bottom="0cm"/>
    </style:style>
    <style:style style:name="T751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52" style:family="paragraph" style:parent-style-name="Normal">
      <style:paragraph-properties fo:line-height="100%" fo:margin-bottom="0cm"/>
    </style:style>
    <style:style style:name="T752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52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53" style:family="paragraph" style:parent-style-name="Normal">
      <style:paragraph-properties fo:line-height="100%" fo:margin-bottom="0cm"/>
    </style:style>
    <style:style style:name="T753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T753_2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54" style:family="paragraph" style:parent-style-name="Normal">
      <style:paragraph-properties fo:line-height="100%" fo:margin-bottom="0cm"/>
    </style:style>
    <style:style style:name="T754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55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5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6" style:family="paragraph" style:parent-style-name="Normal">
      <style:paragraph-properties fo:line-height="100%" fo:margin-bottom="0cm"/>
    </style:style>
    <style:style style:name="T756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Row73" style:family="table-row"/>
    <style:style style:name="Cell27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7" style:family="paragraph" style:parent-style-name="Normal">
      <style:paragraph-properties fo:line-height="100%" fo:margin-bottom="0cm"/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7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8" style:family="paragraph" style:parent-style-name="Normal">
      <style:paragraph-properties fo:line-height="100%" fo:margin-bottom="0cm"/>
    </style:style>
    <style:style style:name="T758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59" style:family="paragraph" style:parent-style-name="Normal">
      <style:paragraph-properties fo:line-height="100%" fo:margin-bottom="0cm"/>
    </style:style>
    <style:style style:name="T759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Cell279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60" style:family="paragraph" style:parent-style-name="Normal">
      <style:paragraph-properties fo:line-height="100%" fo:margin-bottom="0cm"/>
    </style:style>
    <style:style style:name="T760_1" style:family="text">
      <style:text-properties style:font-name="Arial" fo:font-size="8pt" style:font-name-asian="Arial" style:font-size-asian="8pt" style:font-name-complex="Arial" style:font-size-complex="8pt" fo:language="en" fo:language-asian="en" fo:language-complex="ar" fo:country="GB" fo:country-asian="US" fo:country-complex="SA"/>
    </style:style>
    <style:style style:name="P761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762" style:family="paragraph" style:parent-style-name="Normal">
      <style:paragraph-properties fo:text-align="justify"/>
      <style:text-properties style:font-name-asian="游明朝" style:font-name-complex="Arial" fo:font-weight="bold" style:font-weight-asian="bold" style:font-weight-complex="bold" style:text-underline-style="solid" style:text-underline-color="font-color"/>
    </style:style>
    <style:style style:name="P763" style:family="paragraph" style:parent-style-name="Normal">
      <style:paragraph-properties fo:text-align="justify"/>
      <style:text-properties style:font-name-asian="游明朝" style:font-name-complex="Arial" fo:font-weight="bold" style:font-weight-asian="bold" style:font-weight-complex="bold" style:text-underline-style="solid" style:text-underline-color="font-color"/>
    </style:style>
    <style:style style:name="P764" style:family="paragraph" style:parent-style-name="Normal">
      <style:paragraph-properties fo:text-align="justify"/>
      <style:text-properties fo:color="#0f4761" style:font-name-asian="游明朝" style:font-name-complex="Arial" fo:font-weight="bold" style:font-weight-asian="bold" style:font-weight-complex="bold" style:text-underline-style="solid" style:text-underline-color="font-color"/>
    </style:style>
    <style:style style:name="P765" style:family="paragraph" style:parent-style-name="Heading_20_1"/>
    <style:style style:name="T765_1" style:family="text">
      <style:text-properties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766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Table14" style:family="table">
      <style:table-properties table:align="left" style:width="20.002cm" fo:margin-left="-2.009cm"/>
    </style:style>
    <style:style style:name="Column71" style:family="table-column">
      <style:table-column-properties style:column-width="2.436cm"/>
    </style:style>
    <style:style style:name="Column72" style:family="table-column">
      <style:table-column-properties style:column-width="6.23cm"/>
    </style:style>
    <style:style style:name="Column73" style:family="table-column">
      <style:table-column-properties style:column-width="4.219cm"/>
    </style:style>
    <style:style style:name="Column74" style:family="table-column">
      <style:table-column-properties style:column-width="3.117cm"/>
    </style:style>
    <style:style style:name="Column75" style:family="table-column">
      <style:table-column-properties style:column-width="4cm"/>
    </style:style>
    <style:style style:name="Row74" style:family="table-row"/>
    <style:style style:name="Cell280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67" style:family="paragraph" style:parent-style-name="Normal">
      <style:paragraph-properties fo:text-align="center" fo:line-height="100%" fo:margin-bottom="0cm"/>
    </style:style>
    <style:style style:name="T76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68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81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69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70" style:family="paragraph" style:parent-style-name="Normal">
      <style:paragraph-properties fo:text-align="center" fo:line-height="100%" fo:margin-bottom="0cm"/>
    </style:style>
    <style:style style:name="T77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71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72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82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73" style:family="paragraph" style:parent-style-name="Normal">
      <style:paragraph-properties fo:text-align="center" fo:line-height="100%" fo:margin-bottom="0cm"/>
    </style:style>
    <style:style style:name="T77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83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74" style:family="paragraph" style:parent-style-name="Normal">
      <style:paragraph-properties fo:text-align="center" fo:line-height="100%" fo:margin-bottom="0cm"/>
    </style:style>
    <style:style style:name="T774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84" style:family="table-cell">
      <style:table-cell-properties fo:background-color="#dae9f7"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75" style:family="paragraph" style:parent-style-name="Normal">
      <style:paragraph-properties fo:line-height="100%" fo:margin-bottom="0cm"/>
    </style:style>
    <style:style style:name="T77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775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76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Row75" style:family="table-row"/>
    <style:style style:name="Cell28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77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78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79" style:family="paragraph" style:parent-style-name="Normal">
      <style:paragraph-properties fo:text-align="center"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0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1" style:family="paragraph" style:parent-style-name="Normal">
      <style:paragraph-properties fo:line-height="100%" fo:margin-bottom="0cm"/>
    </style:style>
    <style:style style:name="T781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8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82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3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3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3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4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8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86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7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7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7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7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8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88" style:family="paragraph" style:parent-style-name="List_20_Paragraph">
      <style:paragraph-properties fo:line-height="100%" fo:margin-bottom="0cm" fo:margin-left="0.88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89" style:family="paragraph" style:parent-style-name="Normal">
      <style:paragraph-properties fo:line-height="100%" fo:margin-bottom="0cm"/>
    </style:style>
    <style:style style:name="T78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89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0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8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9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3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79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76" style:family="table-row"/>
    <style:style style:name="Cell290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9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798" style:family="paragraph" style:parent-style-name="Normal">
      <style:paragraph-properties fo:line-height="100%" fo:margin-bottom="0cm"/>
    </style:style>
    <style:style style:name="T79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291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799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799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2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00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1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1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3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0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3" style:family="paragraph" style:parent-style-name="Normal">
      <style:paragraph-properties fo:line-height="100%" fo:margin-bottom="0cm"/>
    </style:style>
    <style:style style:name="T80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3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4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0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6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06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77" style:family="table-row"/>
    <style:style style:name="Cell29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08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09" style:family="paragraph" style:parent-style-name="Normal">
      <style:paragraph-properties fo:line-height="100%" fo:margin-bottom="0cm"/>
    </style:style>
    <style:style style:name="T80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10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11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12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2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13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14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15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1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17" style:family="paragraph" style:parent-style-name="Normal">
      <style:paragraph-properties fo:line-height="100%" fo:margin-bottom="0cm"/>
    </style:style>
    <style:style style:name="T81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7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29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18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1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19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0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78" style:family="table-row"/>
    <style:style style:name="Cell300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2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3" style:family="paragraph" style:parent-style-name="Normal">
      <style:paragraph-properties fo:line-height="100%" fo:margin-bottom="0cm"/>
    </style:style>
    <style:style style:name="T82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2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1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27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8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29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29_1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2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30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1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1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3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3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3" style:family="paragraph" style:parent-style-name="Normal">
      <style:paragraph-properties fo:line-height="100%" fo:margin-bottom="0cm"/>
    </style:style>
    <style:style style:name="T83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3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4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3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5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3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79" style:family="table-row"/>
    <style:style style:name="Cell30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38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39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0" style:family="paragraph" style:parent-style-name="Normal">
      <style:paragraph-properties fo:line-height="100%" fo:margin-bottom="0cm"/>
    </style:style>
    <style:style style:name="T84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4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3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44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5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45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7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48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49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50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0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5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52" style:family="paragraph" style:parent-style-name="Normal">
      <style:paragraph-properties fo:line-height="100%" fo:margin-bottom="0cm"/>
    </style:style>
    <style:style style:name="T852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2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0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53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54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4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54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5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0" style:family="table-row"/>
    <style:style style:name="Cell310" style:family="table-cell">
      <style:table-cell-properties fo:background-color="#f2f2f2"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56" style:family="paragraph" style:parent-style-name="Normal">
      <style:paragraph-properties fo:line-height="100%" fo:margin-bottom="0cm"/>
    </style:style>
    <style:style style:name="T856_1" style:family="text">
      <style:text-properties style:font-name="Arial" fo:font-size="8pt" style:font-name-asian="游明朝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81" style:family="table-row"/>
    <style:style style:name="Cell311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5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58" style:family="paragraph" style:parent-style-name="Normal">
      <style:paragraph-properties fo:line-height="100%" fo:margin-bottom="0cm"/>
    </style:style>
    <style:style style:name="T85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58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312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59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0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1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0_1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1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3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62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3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3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3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4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6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6" style:family="paragraph" style:parent-style-name="Normal">
      <style:paragraph-properties fo:line-height="100%" fo:margin-bottom="0cm"/>
    </style:style>
    <style:style style:name="T866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6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68" style:family="paragraph" style:parent-style-name="Normal">
      <style:paragraph-properties fo:line-height="100%" fo:margin-bottom="0cm"/>
    </style:style>
    <style:style style:name="T86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8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8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8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8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68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2" style:family="table-row"/>
    <style:style style:name="Cell31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69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70" style:family="paragraph" style:parent-style-name="Normal">
      <style:paragraph-properties fo:line-height="100%" fo:margin-bottom="0cm"/>
    </style:style>
    <style:style style:name="T87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70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7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7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73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74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75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5_1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76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77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78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7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79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1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80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81" style:family="paragraph" style:parent-style-name="Normal">
      <style:paragraph-properties fo:line-height="100%" fo:margin-bottom="0cm"/>
    </style:style>
    <style:style style:name="T881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0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8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83" style:family="paragraph" style:parent-style-name="Normal">
      <style:paragraph-properties fo:line-height="100%" fo:margin-bottom="0cm"/>
    </style:style>
    <style:style style:name="T88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3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3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3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3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3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3" style:family="table-row"/>
    <style:style style:name="Cell321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8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885" style:family="paragraph" style:parent-style-name="Normal">
      <style:paragraph-properties fo:line-height="100%" fo:margin-bottom="0cm"/>
    </style:style>
    <style:style style:name="T88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85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85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85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85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85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322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86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87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87_1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88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3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89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0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9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1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4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9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3" style:family="paragraph" style:parent-style-name="Normal">
      <style:paragraph-properties fo:line-height="100%" fo:margin-bottom="0cm"/>
    </style:style>
    <style:style style:name="T89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9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5" style:family="paragraph" style:parent-style-name="Normal">
      <style:paragraph-properties fo:line-height="100%" fo:margin-bottom="0cm"/>
    </style:style>
    <style:style style:name="T89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95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95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95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895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4" style:family="table-row"/>
    <style:style style:name="Cell32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9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7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898" style:family="paragraph" style:parent-style-name="Normal">
      <style:paragraph-properties fo:line-height="100%" fo:margin-bottom="0cm"/>
    </style:style>
    <style:style style:name="T898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T898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32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899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0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0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1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2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03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4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4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5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2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0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7" style:family="paragraph" style:parent-style-name="Normal">
      <style:paragraph-properties fo:line-height="100%" fo:margin-bottom="0cm"/>
    </style:style>
    <style:style style:name="T90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0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08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09" style:family="paragraph" style:parent-style-name="Normal">
      <style:paragraph-properties fo:line-height="100%" fo:margin-bottom="0cm"/>
    </style:style>
    <style:style style:name="T90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9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9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09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5" style:family="table-row"/>
    <style:style style:name="Cell331" style:family="table-cell">
      <style:table-cell-properties fo:background-color="#f2f2f2"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10" style:family="paragraph" style:parent-style-name="Normal">
      <style:paragraph-properties fo:line-height="100%" fo:margin-bottom="0cm"/>
    </style:style>
    <style:style style:name="T910_1" style:family="text">
      <style:text-properties style:font-name="Arial" fo:font-size="8pt" style:font-name-asian="游明朝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Row86" style:family="table-row"/>
    <style:style style:name="Cell332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1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12" style:family="paragraph" style:parent-style-name="Normal">
      <style:paragraph-properties fo:line-height="100%" fo:margin-bottom="0cm"/>
    </style:style>
    <style:style style:name="T912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913" style:family="paragraph" style:parent-style-name="Normal">
      <style:paragraph-properties fo:line-height="100%" fo:margin-bottom="0cm"/>
    </style:style>
    <style:style style:name="T91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P91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15" style:family="paragraph" style:parent-style-name="Normal">
      <style:paragraph-properties fo:line-height="100%" fo:margin-bottom="0cm"/>
    </style:style>
    <style:style style:name="T915_1" style:family="text">
      <style:text-properties fo:font-style="italic" style:font-style-asian="italic" style:font-style-complex="italic"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5_2" style:family="text">
      <style:text-properties fo:font-style="italic" style:font-style-asian="italic" style:font-style-complex="italic"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5_3" style:family="text">
      <style:text-properties fo:font-style="italic" style:font-style-asian="italic" style:font-style-complex="italic"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3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16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17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8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9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0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2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3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4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5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6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7_17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4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18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19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1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0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5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21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2" style:family="paragraph" style:parent-style-name="Normal">
      <style:paragraph-properties fo:line-height="100%" fo:margin-bottom="0cm"/>
    </style:style>
    <style:style style:name="T922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6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23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4" style:family="paragraph" style:parent-style-name="Normal">
      <style:paragraph-properties fo:line-height="100%" fo:margin-bottom="0cm"/>
    </style:style>
    <style:style style:name="T924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Row87" style:family="table-row"/>
    <style:style style:name="Cell337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25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6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7" style:family="paragraph" style:parent-style-name="Normal">
      <style:paragraph-properties fo:line-height="100%" fo:margin-bottom="0cm"/>
    </style:style>
    <style:style style:name="T927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 fo:font-weight="bold" style:font-weight-asian="bold" style:font-weight-complex="bold"/>
    </style:style>
    <style:style style:name="Cell338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28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29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29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39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30" style:family="paragraph" style:parent-style-name="List_20_Paragraph">
      <style:paragraph-properties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31" style:family="paragraph" style:parent-style-name="List_20_Paragraph">
      <style:paragraph-properties fo:text-indent="-0.635cm" fo:line-height="100%" fo:margin-bottom="0cm" fo:margin-left="0.635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T931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40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32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33" style:family="paragraph" style:parent-style-name="Normal">
      <style:paragraph-properties fo:line-height="100%" fo:margin-bottom="0cm"/>
    </style:style>
    <style:style style:name="T933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Cell341" style:family="table-cell">
      <style:table-cell-properties style:vertical-align="top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934" style:family="paragraph" style:parent-style-name="Normal">
      <style:paragraph-properties fo:line-height="100%" fo:margin-bottom="0cm"/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35" style:family="paragraph" style:parent-style-name="Normal">
      <style:paragraph-properties fo:line-height="100%" fo:margin-bottom="0cm"/>
    </style:style>
    <style:style style:name="T935_1" style:family="text">
      <style:text-properties style:font-name="Arial" fo:font-size="7.5pt" style:font-name-asian="游明朝" style:font-size-asian="7.5pt" style:font-name-complex="Arial" style:font-size-complex="7.5pt" fo:language="en" fo:language-asian="en" fo:language-complex="ar" fo:country="GB" fo:country-asian="US" fo:country-complex="SA"/>
    </style:style>
    <style:style style:name="P936" style:family="paragraph" style:parent-style-name="Normal">
      <style:paragraph-properties fo:text-align="justify"/>
      <style:text-properties fo:font-size="11pt" style:font-name-asian="游明朝" style:font-size-asian="11pt" style:font-name-complex="Arial" style:font-size-complex="11pt"/>
    </style:style>
    <style:style style:name="P937" style:family="paragraph" style:parent-style-name="Normal">
      <style:text-properties fo:font-size="11pt" style:font-size-asian="11pt" style:font-name-complex="Arial" style:font-size-complex="11pt"/>
    </style:style>
  </office:automatic-styles>
  <office:body>
    <office:text>
      <text:p text:style-name="P1"><text:span text:style-name="T1_1"><text:s text:c="353"/>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Title:<text:s/></text:span><text:span text:style-name="T2_2">Institutional<text:s/>Strengthening<text:s/>of<text:s/>Policy<text:s/>Implementation<text:s/>to<text:s/>Reduce<text:s/>Educational<text:s/>Disparities<text:s/>in<text:s/>Kenya<text:s/>(INSPIRED)</text:span></text:p>
            <text:p text:style-name="P3"/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/text:span><text:span text:style-name="T4_2"><text:s/></text:span><text:span text:style-name="T4_3">4.95M</text:span><text:span text:style-name="T4_4"><text:s/></text:span></text:p>
            <text:p text:style-name="P5"/>
          </table:table-cell>
          <table:covered-table-cell/>
          <table:table-cell table:style-name="Cell3">
            <text:p text:style-name="P6"><text:span text:style-name="T6_1">Review<text:s/>Date:<text:s/></text:span><text:span text:style-name="T6_2">June</text:span><text:span text:style-name="T6_3"><text:s/>2026</text:span></text:p>
          </table:table-cell>
        </table:table-row>
        <table:table-row table:style-name="Row3">
          <table:table-cell table:style-name="Cell4">
            <text:p text:style-name="P7"><text:span text:style-name="T7_1">Programme<text:s/>Code<text:s/>:<text:s/></text:span><text:span text:style-name="T7_2">301503</text:span></text:p>
          </table:table-cell>
          <table:table-cell table:style-name="Cell5">
            <text:p text:style-name="P8"><text:span text:style-name="T8_1">AMP<text:s/>Start<text:s/>Date:</text:span><text:span text:style-name="T8_2"><text:s/>05/07/2024</text:span></text:p>
            <text:p text:style-name="P9"/>
          </table:table-cell>
          <table:table-cell table:style-name="Cell6">
            <text:p text:style-name="P10"><text:span text:style-name="T10_1">AMP<text:s/>End<text:s/>Date:</text:span><text:span text:style-name="T10_2"><text:s/></text:span><text:span text:style-name="T10_3">31/12/2026</text:span></text:p>
          </table:table-cell>
        </table:table-row>
      </table:table>
      <text:h text:style-name="P11" text:outline-level="1"><text:span text:style-name="T11_1">Summary<text:s/>of<text:s/>Programme<text:s/>Performance</text:span></text:h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 table:number-columns-spanned="2">
            <text:p text:style-name="P13"><text:span text:style-name="T13_1">2025</text:span></text:p>
          </table:table-cell>
          <table:covered-table-cell/>
          <table:table-cell table:style-name="Cell9">
            <text:p text:style-name="P14"><text:span text:style-name="T14_1">2026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 table:number-columns-spanned="2">
            <text:p text:style-name="P22"><text:span text:style-name="T22_1">A</text:span></text:p>
          </table:table-cell>
          <table:covered-table-cell/>
          <table:table-cell table:style-name="Cell18">
            <text:p text:style-name="P23"><text:span text:style-name="T23_1">A+</text:span></text:p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Overall<text:s/>programme<text:s/>risk<text:s/>rating</text:span></text:p>
          </table:table-cell>
          <table:table-cell table:style-name="Cell26" table:number-columns-spanned="2">
            <text:p text:style-name="P31"><text:span text:style-name="T31_1">M</text:span><text:span text:style-name="T31_2">oderate</text:span></text:p>
          </table:table-cell>
          <table:covered-table-cell/>
          <table:table-cell table:style-name="Cell27">
            <text:p text:style-name="P32"><text:span text:style-name="T32_1">M</text:span><text:span text:style-name="T32_2">oderate</text:span></text:p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7">
          <table:table-cell table:style-name="Cell34" table:number-columns-spanned="2">
            <text:p text:style-name="P39"><text:span text:style-name="T39_1">Dev<text:s/>Tracker<text:s/>Link<text:s/>to<text:s/>Business<text:s/>Case:<text:s/></text:span></text:p>
          </table:table-cell>
          <table:covered-table-cell/>
          <table:table-cell table:style-name="Cell35" table:number-columns-spanned="8">
            <text:p text:style-name="P40"><text:span text:style-name="T40_1"><text:a xlink:type="simple" xlink:href="https://iati.fcdo.gov.uk/iati_documents/D0005957.odt"><text:span text:style-name="T40_2">https://iati.fcdo.gov.uk/iati_documents/D0005957.odt</text:span></text:a></text:span></text:p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6" table:number-columns-spanned="2">
            <text:p text:style-name="P42"><text:span text:style-name="T42_1">Dev<text:s/>Tracker<text:s/>Link<text:s/>to<text:s/>results<text:s/>framework:<text:s/></text:span></text:p>
          </table:table-cell>
          <table:covered-table-cell/>
          <table:table-cell table:style-name="Cell37" table:number-columns-spanned="8">
            <text:p text:style-name="P43"><text:span text:style-name="T43_1"><text:a xlink:type="simple" xlink:href="https://iati.fcdo.gov.uk/iati_documents/D0007373.xlsx"><text:span text:style-name="T43_2">https://iati.fcdo.gov.uk/iati_documents/D0007373.xlsx</text:span></text:a></text:span></text:p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h text:style-name="P45" text:outline-level="1"><text:span text:style-name="T45_1">A.<text:s/>Summary<text:s/>and<text:s/>Overview</text:span></text:h>
      <text:p text:style-name="P46"><text:span text:style-name="T46_1">Kenya<text:s/>has<text:s/>achieved<text:s/>near-universal<text:s/>access<text:s/>to<text:s/>primary<text:s/>education,<text:s/>yet<text:s/>foundational<text:s/>learning<text:s/>(FL)<text:s/>outcomes<text:s/>remain<text:s/>critically<text:s/>low,<text:s/>with<text:s/>deficits<text:s/>emerging<text:s/>in<text:s/>the<text:s/>early<text:s/>years.<text:s/>The<text:s/>2026<text:s/>National<text:s/>Assessment<text:s/>System<text:s/>for<text:s/>Monitoring<text:s/>Learner<text:s/>Achievement<text:s/>(NASMLA)<text:s/>Grade<text:s/>3<text:s/>Midline<text:s/>Study<text:s/></text:span><text:span text:style-name="T46_2">(</text:span><text:span text:style-name="T46_3">MoE</text:span><text:span text:style-name="T46_4">,<text:s/>2026)</text:span><text:span text:style-name="T46_5"><text:note text:note-class="footnote"><text:note-citation/><text:note-body><text:p text:style-name="P47"><text:span text:style-name="T47_1">Kenya<text:s/>National<text:s/>Examinations<text:s/>Council<text:s/>(KNEC).<text:s/>(2026).<text:s/></text:span><text:span text:style-name="T47_2">National<text:s/>Assessment<text:s/>System<text:s/>for<text:s/>Monitoring<text:s/>Learner<text:s/>Achievement<text:s/>(NASMLA):<text:s/>Grade<text:s/>3<text:s/>Midline<text:s/>Study<text:s/>Report.</text:span><text:span text:style-name="T47_3"><text:s/>Nairobi:<text:s/>KNEC<text:s/>–<text:s/>Ministry<text:s/>of<text:s/>Education.</text:span></text:p></text:note-body></text:note></text:span><text:span text:style-name="T47_4"><text:s/></text:span><text:span text:style-name="T47_5">found<text:s/>that<text:s/>only<text:s/>41.4%<text:s/>of<text:s/>learners<text:s/>achieved<text:s/>the<text:s/>minimum<text:s/>literacy<text:s/>benchmark<text:s/>and<text:s/>26.8%<text:s/>achieved<text:s/>the<text:s/>minimum<text:s/>numeracy<text:s/>benchmark,<text:s/>highlighting<text:s/>persistent<text:s/>national<text:s/>learning<text:s/>deficits.<text:s/>These<text:s/>challenges<text:s/>are<text:s/>most<text:s/>severe<text:s/>in<text:s/>the<text:s/>Arid<text:s/>and<text:s/>Semi-Arid<text:s/>Lands<text:s/>(ASAL),<text:s/>where<text:s/>educational<text:s/>exclusion<text:s/>begins<text:s/>before<text:s/>primary<text:s/>school.</text:span></text:p>
      <text:p text:style-name="P48"><text:span text:style-name="T48_1">Against<text:s/>this<text:s/>backdrop,<text:s/>the<text:s/>UK-funded<text:s/>INSPIRED<text:s/>programme<text:s/>aims<text:s/>to<text:s/>improve<text:s/>access<text:s/>to<text:s/>quality<text:s/>Early<text:s/>Childhood<text:s/>Education<text:s/>(ECE)<text:s/>and<text:s/>foundational<text:s/>learning<text:s/>for<text:s/>approximately<text:s/>200,000<text:s/>marginalised<text:s/>children<text:s/>through<text:s/>a<text:s/>dual-track<text:s/>approach.<text:s/>At<text:s/></text:span><text:span text:style-name="T48_2">the<text:s/></text:span><text:span text:style-name="T48_3">county<text:s/>level,<text:s/>it<text:s/>directly<text:s/>supports<text:s/>around<text:s/>100,000<text:s/>learners<text:s/>in<text:s/></text:span><text:span text:style-name="T48_4">Wajir</text:span><text:span text:style-name="T48_5"><text:s/>and<text:s/>Mandera<text:s/>by<text:s/>strengthening<text:s/>teacher<text:s/>quality,<text:s/>instructional<text:s/>support<text:s/>and<text:s/>county<text:s/>ECE<text:s/>systems.<text:s/>At<text:s/></text:span><text:span text:style-name="T48_6">the<text:s/></text:span><text:span text:style-name="T48_7">national<text:s/>level,<text:s/>it<text:s/>supports<text:s/>legislation,<text:s/>policy<text:s/>reforms<text:s/>and<text:s/>intergovernmental<text:s/>coordination<text:s/>to<text:s/>enable<text:s/>Government<text:s/>to<text:s/>improve<text:s/>and<text:s/>progressively<text:s/>scale<text:s/>foundational<text:s/>learning<text:s/>beyond<text:s/>the<text:s/>two<text:s/>target<text:s/>counties.<text:s/>By<text:s/>June<text:s/>2026,<text:s/>the<text:s/>programme<text:s/>had<text:s/>directly<text:s/>reached<text:s/>94,580<text:s/>learners<text:s/>(95%<text:s/>of<text:s/>target),<text:s/>while<text:s/>substantial<text:s/>progress<text:s/>had<text:s/>been<text:s/>made<text:s/>in<text:s/>advancing<text:s/>the<text:s/>national<text:s/>reforms<text:s/>underpinning<text:s/>its<text:s/>indirect<text:s/>beneficiary<text:s/>pathway.</text:span></text:p>
      <text:p text:style-name="P49"><text:span text:style-name="T49_1">INSPIRED<text:s/>is<text:s/>implemented<text:s/>by<text:s/>a<text:s/>consortium<text:s/>led<text:s/>by<text:s/>Education<text:s/>Development<text:s/>Trust<text:s/>(EDT),<text:s/>in<text:s/>partnership<text:s/>with<text:s/>Aga<text:s/>Khan<text:s/>Foundation<text:s/>(AKF),<text:s/></text:span><text:span text:style-name="T49_2">Sightsavers</text:span><text:span text:style-name="T49_3">,<text:s/></text:span><text:span text:style-name="T49_4">Wajir</text:span><text:span text:style-name="T49_5"><text:s/>Peace<text:s/>and<text:s/>Development<text:s/>Agency<text:s/>(WPDA),<text:s/>Voice<text:s/>of<text:s/>Peace<text:s/>for<text:s/>All<text:s/>(VOPA)<text:s/>and<text:s/>Research<text:s/>Hub<text:s/>Africa<text:s/>(RHA).</text:span></text:p>
      <text:h text:style-name="P50" text:outline-level="2"><text:span text:style-name="T50_1">Key<text:s/>contextual<text:s/>changes</text:span></text:h>
      <text:p text:style-name="P51"><text:span text:style-name="T51_1">Over<text:s/>the<text:s/>past<text:s/>year,<text:s/>INSPIRED<text:s/>has<text:s/>operated<text:s/>in<text:s/>a<text:s/>more<text:s/>complex<text:s/>and<text:s/>constrained<text:s/>education<text:s/>reform<text:s/>environment,<text:s/>requiring<text:s/>adaptive<text:s/>management<text:s/>and<text:s/>sharper<text:s/></text:span><text:span text:style-name="T51_2">prioriti</text:span><text:span text:style-name="T51_3">s</text:span><text:span text:style-name="T51_4">ation</text:span><text:span text:style-name="T51_5"><text:s/>to<text:s/>safeguard<text:s/>system</text:span><text:span text:style-name="T51_6">level<text:s/>impact.<text:s/>The<text:s/>operating<text:s/>context<text:s/>evolved<text:s/>across<text:s/>the<text:s/>following<text:s/>key<text:s/>dimensions:<text:s/>-<text:s/></text:span></text:p>
      <text:list text:style-name="LS5" xml:id="list0">
        <text:list-item>
          <text:p text:style-name="P52"><text:span text:style-name="T52_1">Global<text:s/>Fiscal<text:s/>Pressures:</text:span><text:span text:style-name="T52_2"><text:s/>–<text:s/></text:span><text:span text:style-name="T52_3">the<text:s/>shrinking<text:s/>aid<text:s/>budget<text:s/>required<text:s/>the<text:s/>programme<text:s/>to<text:s/>prioritise<text:s/>the<text:s/>high-impact<text:s/>and<text:s/>strategic<text:s/>activities,<text:s/>maximise<text:s/>value<text:s/>for<text:s/>money,<text:s/>and<text:s/>use<text:s/>“all<text:s/>available<text:s/>levers”<text:s/>beyond<text:s/>ODA,<text:s/>including<text:s/>innovative<text:s/>partnerships,<text:s/>technical<text:s/>expertise<text:s/>and<text:s/>influence<text:s/>to<text:s/>maximise<text:s/>impact.<text:s/>This<text:s/>environment<text:s/>has<text:s/>reinforced<text:s/>the<text:s/>importance<text:s/>of<text:s/>cost-effective,<text:s/>efficient,<text:s/>and<text:s/>sustainable<text:s/>ECE<text:s/>and<text:s/>FL<text:s/>reforms<text:s/>in<text:s/>Kenya.<text:s/></text:span></text:p>
        </text:list-item>
        <text:list-item>
          <text:p text:style-name="P53"><text:span text:style-name="T53_1">Climate<text:s/>Shocks<text:s/>in<text:s/></text:span><text:span text:style-name="T53_2">Wajir</text:span><text:span text:style-name="T53_3"><text:s/>and<text:s/>Mandera:</text:span><text:span text:style-name="T53_4"><text:s/></text:span><text:span text:style-name="T53_5">Prolonged<text:s/>drought<text:s/>in<text:s/>the<text:s/>two<text:s/>counties<text:s/>heightened<text:s/>household<text:s/>vulnerability<text:s/>and<text:s/>food<text:s/>insecurity,<text:s/>disrupting<text:s/>school<text:s/>attendance<text:s/>and<text:s/>learning.<text:s/>Girls,<text:s/>children<text:s/>with<text:s/>disabilities<text:s/>and<text:s/>the<text:s/>poorest<text:s/>households<text:s/>were<text:s/>disproportionately<text:s/>affected<text:s/>through<text:s/>increased<text:s/>caregiving<text:s/>burdens,<text:s/>irregular<text:s/>attendance<text:s/>and<text:s/>reduced<text:s/>access<text:s/>to<text:s/>education.<text:s/>At<text:s/>the<text:s/>system<text:s/>level,<text:s/>emergency<text:s/>drought<text:s/>response<text:s/>plans<text:s/>shifted<text:s/>resources<text:s/>away<text:s/>from<text:s/>education.<text:s/>INSPIRED<text:s/>responded<text:s/>by<text:s/>reinforcing<text:s/>county<text:s/>coordination,<text:s/>prioritising<text:s/>ECE<text:s/>centres,<text:s/>embedding<text:s/>low-cost<text:s/>resilient<text:s/>solutions,<text:s/>and<text:s/>intensifying<text:s/>community<text:s/>enrolment<text:s/>drives<text:s/>to<text:s/>mitigate<text:s/>drought-related<text:s/>exclusion<text:s/>and<text:s/>sustain<text:s/>reforms.</text:span></text:p>
        </text:list-item>
        <text:list-item>
          <text:p text:style-name="P54"><text:span text:style-name="T54_1">Wajir</text:span><text:span text:style-name="T54_2"><text:s/>County<text:s/>Education<text:s/>Leadership<text:s/>Turnover:</text:span><text:span text:style-name="T54_3"><text:s/></text:span><text:span text:style-name="T54_4">Two<text:s/>reshuffles<text:s/>of<text:s/>the<text:s/>County<text:s/>Executive<text:s/>Committee<text:s/>Member<text:s/>for<text:s/>Education<text:s/>in<text:s/>the<text:s/>past<text:s/>six<text:s/>months<text:s/>required<text:s/>the<text:s/>programme<text:s/>to</text:span><text:span text:style-name="T54_5"><text:s/></text:span><text:span text:style-name="T54_6">re</text:span><text:span text:style-name="T54_7">engage<text:s/>with<text:s/>successive<text:s/>leaders.<text:s/>While<text:s/>these<text:s/>changes<text:s/>temporarily<text:s/>slowed<text:s/>county<text:s/>ECE<text:s/>leadership<text:s/>and<text:s/>decision</text:span><text:span text:style-name="T54_8">making,<text:s/>INSPIRED<text:s/>rebuilt<text:s/>relations<text:s/>and<text:s/>sustained<text:s/>delivery<text:s/>momentum,<text:s/>demonstrating<text:s/>resilience<text:s/>in<text:s/>navigating<text:s/>political<text:s/></text:span><text:span text:style-name="T54_9">and<text:s/>technical<text:s/></text:span><text:span text:style-name="T54_10">turnover<text:s/>while<text:s/>safeguarding<text:s/>continuity.</text:span></text:p>
        </text:list-item>
      </text:list>
      <text:p text:style-name="P55"><text:span text:style-name="T55_1">Collectively,<text:s/>these<text:s/>pressures<text:s/>highlight<text:s/>the<text:s/>fragility<text:s/>of<text:s/>the<text:s/>reform<text:s/>environment<text:s/>and<text:s/>the<text:s/>importance<text:s/>of<text:s/>INSPIRED’s<text:s/>adaptive,<text:s/>systems</text:span><text:span text:style-name="T55_2">strengthening<text:s/>approach.</text:span></text:p>
      <text:h text:style-name="P56" text:outline-level="2"><text:span text:style-name="T56_1">Summary<text:s/>supporting<text:s/>narrative<text:s/>for<text:s/>the<text:s/>overall<text:s/>score</text:span></text:h>
      <text:p text:style-name="P57"><text:span text:style-name="T57_1">INSPIRED<text:s/>moderately<text:s/>exceeded<text:s/>expectations,<text:s/>achieving<text:s/>an<text:s/>overall<text:s/></text:span><text:span text:style-name="T57_2">A+<text:s/>rating</text:span><text:span text:style-name="T57_3">,<text:s/>despite<text:s/>a<text:s/>challenging<text:s/>operating<text:s/>environment.<text:s/>The<text:s/>programme<text:s/>responded<text:s/>through<text:s/>adaptive<text:s/>management,<text:s/>prioritising<text:s/>the<text:s/>highest-value<text:s/>interventions,<text:s/>protecting<text:s/>critical<text:s/>Government<text:s/>relationships<text:s/>and<text:s/>maintaining<text:s/>momentum<text:s/>across<text:s/>both<text:s/>its<text:s/>national<text:s/>reform<text:s/>and<text:s/>county<text:s/>delivery<text:s/>pathways.<text:s/>Overall<text:s/>performance<text:s/>demonstrates<text:s/>that<text:s/>INSPIRED<text:s/>has<text:s/>not<text:s/>only<text:s/>exceeded<text:s/>key<text:s/>output<text:s/>milestones<text:s/>but<text:s/>has<text:s/>strengthened<text:s/>Government-owned<text:s/>systems<text:s/>and<text:s/></text:span><text:span text:style-name="T57_4">the<text:s/></text:span><text:span text:style-name="T57_5">reform<text:s/>processes<text:s/>capable<text:s/>of<text:s/>sustaining<text:s/>results<text:s/>beyond<text:s/>programme<text:s/>closure.</text:span></text:p>
      <text:p text:style-name="P58"/>
      <text:p text:style-name="P59"><text:span text:style-name="T59_1">At<text:s/>the<text:s/>national<text:s/>level,<text:s/>INSPIRED<text:s/>made<text:s/>a<text:s/>catalytic<text:s/>contribution<text:s/>to<text:s/>translating<text:s/>the<text:s/></text:span><text:span text:style-name="T59_2">2023<text:s/></text:span><text:span text:style-name="T59_3">Presidential<text:s/>Working<text:s/>Party<text:s/>on<text:s/>Education<text:s/>Reforms<text:s/>(PWPER)<text:s/></text:span><text:span text:style-name="T59_4">report<text:s/></text:span><text:span text:style-name="T59_5">recommendations<text:s/>into<text:s/>a<text:s/>substantial<text:s/>package<text:s/>of<text:s/>legislative,<text:s/>policy<text:s/>and<text:s/>institutional<text:s/>reforms</text:span><text:span text:style-name="T59_6">,</text:span><text:span text:style-name="T59_7"><text:s/>addressing<text:s/></text:span><text:span text:style-name="T59_8">the<text:s/></text:span><text:span text:style-name="T59_9">key<text:s/>systemic<text:s/>constraints<text:s/>to<text:s/>ECE<text:s/>and<text:s/>foundational<text:s/>learning.<text:s/></text:span><text:span text:style-name="T59_10">This<text:s/>included<text:s/>supporting<text:s/>the<text:s/>development<text:s/></text:span><text:span text:style-name="T59_11">and<text:s/>the<text:s/>review<text:s/></text:span><text:span text:style-name="T59_12">of<text:s/>five<text:s/>priority<text:s/>education<text:s/>Bills<text:s/>which<text:s/>were<text:s/>subsequently<text:s/>approved<text:s/>by<text:s/>Cabinet<text:s/>and<text:s/>tabled<text:s/>in<text:s/>Parliament<text:s/>for<text:s/></text:span><text:span text:style-name="T59_13">their<text:s/></text:span><text:span text:style-name="T59_14">First<text:s/>Reading<text:s/>on<text:s/>11<text:s/>August<text:s/>2026.</text:span><text:span text:style-name="T59_15"><text:s/></text:span><text:span text:style-name="T59_16">Through<text:s/>targeted<text:s/>technical<text:s/>assistance,<text:s/>evidence<text:s/>and<text:s/>policy<text:s/>coordination,<text:s/>the<text:s/>programme<text:s/>helped<text:s/>advance<text:s/>priority<text:s/>reforms<text:s/>through<text:s/>formal<text:s/>Government<text:s/>decision-making<text:s/>processes,<text:s/>strengthening<text:s/>the<text:s/>enabling<text:s/>environment<text:s/>for<text:s/>teacher<text:s/>development,<text:s/>curriculum,<text:s/>assessment,<text:s/>governance,<text:s/>financing,<text:s/>quality<text:s/>assurance<text:s/>and<text:s/></text:span><text:span text:style-name="T59_17">the<text:s/></text:span><text:span text:style-name="T59_18">national–county<text:s/></text:span><text:span text:style-name="T59_19">ECE<text:s/></text:span><text:span text:style-name="T59_20">coordination.<text:s/>The<text:s/>detailed<text:s/>reform<text:s/>instruments,<text:s/>progress<text:s/>achieved<text:s/>and<text:s/></text:span><text:span text:style-name="T59_21">the<text:s/></text:span><text:span text:style-name="T59_22">remaining<text:s/>actions<text:s/>are<text:s/></text:span><text:span text:style-name="T59_23">discussed</text:span><text:span text:style-name="T59_24"><text:s/>under<text:s/>Output<text:s/>1.</text:span></text:p>
      <text:p text:style-name="P60"/>
      <text:p text:style-name="P61"><text:span text:style-name="T61_1">At<text:s/>the<text:s/>county<text:s/>level,<text:s/>INSPIRED<text:s/>contributed<text:s/>to<text:s/>measurable<text:s/>improvements<text:s/>in<text:s/>teaching<text:s/>quality<text:s/>while<text:s/>helping<text:s/></text:span><text:span text:style-name="T61_2">Wajir</text:span><text:span text:style-name="T61_3"><text:s/>and<text:s/>Mandera<text:s/>institutionalise<text:s/>Government-led<text:s/>teacher<text:s/>professional<text:s/>development,<text:s/></text:span><text:span text:style-name="T61_4">teacher<text:s/></text:span><text:span text:style-name="T61_5">coaching,<text:s/>instructional<text:s/>leadership,<text:s/>classroom<text:s/>observation<text:s/>and<text:s/>quality<text:s/>assurance.<text:s/></text:span><text:span text:style-name="T61_6">72%</text:span><text:span text:style-name="T61_7"><text:s/>of<text:s/></text:span><text:span text:style-name="T61_8">the<text:s/></text:span><text:span text:style-name="T61_9">targeted<text:s/>ECE<text:s/>teachers<text:s/>demonstrated<text:s/>improved<text:s/>pedagogical<text:s/>competencies,<text:s/>94,580<text:s/>learners</text:span><text:span text:style-name="T61_10"><text:s/>were<text:s/>reached</text:span><text:span text:style-name="T61_11"><text:s/>in<text:s/>both<text:s/>counties</text:span><text:span text:style-name="T61_12">,<text:s/>exceeding<text:s/>the<text:s/>75,000<text:s/>milestone.<text:s/>Independent<text:s/>evaluation<text:s/>corroborated<text:s/>improvements<text:s/>in<text:s/>classroom<text:s/>practice,<text:s/>finding<text:s/>that<text:s/>81.7%<text:s/>of<text:s/></text:span><text:span text:style-name="T61_13">the<text:s/></text:span><text:span text:style-name="T61_14">observed<text:s/>lessons<text:s/>applied<text:s/>child-centred<text:s/>pedagogy</text:span><text:span text:style-name="T61_15">,</text:span><text:span text:style-name="T61_16"><text:s/>and<text:s/>63.3%<text:s/>demonstrated<text:s/></text:span><text:span text:style-name="T61_17">high<text:s/>learner<text:s/>engagement.<text:s/>Importantly,<text:s/>these<text:s/>results<text:s/>are<text:s/>increasingly<text:s/>underpinned<text:s/>by<text:s/>county-owned<text:s/>systems<text:s/>rather<text:s/>than<text:s/>parallel<text:s/>programme<text:s/>delivery,<text:s/>strengthening<text:s/>the<text:s/>prospects<text:s/>for<text:s/>sustained<text:s/>improvements<text:s/>beyond<text:s/></text:span><text:span text:style-name="T61_18">the<text:s/>lifespan<text:s/>of<text:s/>the<text:s/>programme</text:span><text:span text:style-name="T61_19">.</text:span></text:p>
      <text:p text:style-name="P62"/>
      <text:p text:style-name="P63"><text:span text:style-name="T63_1">INSPIRED<text:s/>has<text:s/>delivered<text:s/>these<text:s/>results<text:s/>through<text:s/>a<text:s/>relatively<text:s/>modest<text:s/>£5<text:s/>million<text:s/>UK<text:s/>investment,<text:s/>using<text:s/>technical<text:s/>assistance,<text:s/>evidence<text:s/>and<text:s/>catalytic<text:s/>partnerships<text:s/>to<text:s/>complement<text:s/>Government<text:s/>systems<text:s/>and<text:s/>resources<text:s/>rather<text:s/>than<text:s/>substitute<text:s/>for<text:s/>them.<text:s/>The<text:s/>programme's<text:s/>additionality<text:s/>lies<text:s/>particularly<text:s/>in<text:s/>accelerating<text:s/>and<text:s/>institutionalising<text:s/>quality-focused<text:s/>reforms:<text:s/>strengthening<text:s/>national<text:s/>policy<text:s/>and<text:s/>institutional<text:s/>capability<text:s/>while<text:s/>embedding<text:s/>county-led<text:s/>approaches<text:s/>to<text:s/>teacher<text:s/>development,<text:s/>quality<text:s/>assurance,<text:s/>monitoring,<text:s/>inclusion<text:s/>and<text:s/>instructional<text:s/>support.<text:s/>Complementary<text:s/>partnerships<text:s/>have<text:s/>further<text:s/>extended<text:s/>the<text:s/>reach<text:s/>and<text:s/>value<text:s/>of<text:s/>UK<text:s/>investment.</text:span></text:p>
      <text:p text:style-name="P64"/>
      <text:p text:style-name="P65"><text:span text:style-name="T65_1">The<text:s/>remaining<text:s/>implementation<text:s/>period<text:s/>will<text:s/>focus<text:s/>on<text:s/>protecting<text:s/>and<text:s/>consolidating<text:s/>these<text:s/>gains.<text:s/>Nationally,<text:s/>the<text:s/>principal<text:s/>outstanding<text:s/>dependency<text:s/>is<text:s/>the<text:s/>progression<text:s/>of<text:s/>priority<text:s/>legislative<text:s/>reforms<text:s/>through<text:s/>Parliament,<text:s/>and<text:s/>the<text:s/>approval<text:s/>and<text:s/>operationalisation<text:s/>of<text:s/>the<text:s/>complementary<text:s/>policy<text:s/>frameworks<text:s/>—<text:s/>processes<text:s/>ultimately<text:s/>outside<text:s/>INSPIRED's<text:s/>direct<text:s/>control.<text:s/>At<text:s/>the<text:s/>county<text:s/>level,<text:s/>the<text:s/>priority<text:s/>is<text:s/>to<text:s/>consolidate<text:s/>institutionalised<text:s/>systems<text:s/>within<text:s/>routine<text:s/>planning,<text:s/>budgeting,<text:s/>supervision<text:s/>and<text:s/>delivery.<text:s/>Subject<text:s/>to<text:s/>approval,<text:s/>targeted<text:s/>follow-on<text:s/>technical<text:s/>assistance<text:s/>through<text:s/>the<text:s/>FCDO's<text:s/>Community<text:s/>of<text:s/>Expertise<text:s/>for<text:s/>Education<text:s/>(</text:span><text:span text:style-name="T65_2">CoEE</text:span><text:span text:style-name="T65_3">)<text:s/>will<text:s/>support<text:s/></text:span><text:span text:style-name="T65_4">GoK</text:span><text:span text:style-name="T65_5"><text:s/>to<text:s/>operationalise<text:s/>the<text:s/>priority<text:s/>reforms,<text:s/>strengthen<text:s/>implementation<text:s/>capability<text:s/>and<text:s/>monitor<text:s/>downstream<text:s/>results<text:s/>beyond<text:s/>the<text:s/>programme’s<text:s/>lifetime.</text:span></text:p>
      <text:h text:style-name="P66" text:outline-level="2"><text:span text:style-name="T66_1">Key<text:s/>lessons</text:span></text:h>
      <text:list text:style-name="LS4" xml:id="list3">
        <text:list-item>
          <text:p text:style-name="P67"><text:span text:style-name="T67_1">Reforms<text:s/>Succeed<text:s/>When<text:s/>Coordination<text:s/>Is<text:s/>Institutionalised<text:s/>and<text:s/>Backed<text:s/>by<text:s/>Effective<text:s/>Technical<text:s/>Assistance:</text:span><text:span text:style-name="T67_2"><text:s/>INSPIRED<text:s/>demonstrated<text:s/>that<text:s/>legislation<text:s/>and<text:s/>policy<text:s/>create<text:s/>the<text:s/>framework<text:s/>for<text:s/>change,<text:s/>but<text:s/>coordination<text:s/>delivers<text:s/>results.<text:s/>Structured<text:s/>platforms<text:s/>linking<text:s/>national<text:s/>and<text:s/>county<text:s/>government<text:s/>actors<text:s/>were<text:s/>critical<text:s/>for<text:s/>aligning<text:s/>priorities,<text:s/>clarifying<text:s/>roles<text:s/>and<text:s/>responsibilities,<text:s/>resolving<text:s/>implementation<text:s/>bottlenecks,<text:s/>and<text:s/>translating<text:s/>policy<text:s/>commitments<text:s/>into<text:s/>effective<text:s/>action.<text:s/>The<text:s/>experience<text:s/>reinforces<text:s/>evidence<text:s/>that<text:s/>institutionalised<text:s/>coordination<text:s/>mechanisms,<text:s/>supported<text:s/>by<text:s/>targeted<text:s/>technical<text:s/>assistance,<text:s/>strengthen<text:s/>accountability,<text:s/>embed<text:s/>reforms<text:s/>within<text:s/>government<text:s/>systems,<text:s/>and<text:s/>increase<text:s/>the<text:s/>likelihood<text:s/>that<text:s/>reform<text:s/>gains<text:s/>will<text:s/>be<text:s/>sustained<text:s/>beyond<text:s/>donor<text:s/>support.</text:span></text:p>
        </text:list-item>
      </text:list>
      <text:p text:style-name="P68"/>
      <text:list text:style-name="LS4" xml:id="list4" text:continue-list="list3">
        <text:list-item>
          <text:p text:style-name="P69"><text:span text:style-name="T69_1">Catalytic<text:s/>Partnerships<text:s/>Drive<text:s/>Sustainable<text:s/>System<text:s/>Reform:</text:span><text:span text:style-name="T69_2"><text:s/></text:span><text:span text:style-name="T69_3">Consistent<text:s/>with<text:s/>global<text:s/>evidence<text:s/>that<text:s/>sustainable<text:s/>reforms<text:s/>are<text:s/>most<text:s/>effective<text:s/>when<text:s/>development<text:s/>partners<text:s/>act<text:s/>as<text:s/>conveners<text:s/>and<text:s/>catalysts<text:s/>rather<text:s/>than<text:s/>sole<text:s/>implementers</text:span><text:span text:style-name="T69_4"><text:s/></text:span><text:span text:style-name="T69_5">(Andrews,<text:s/>Pritchett<text:s/>&amp;<text:s/>Woolcock,<text:s/>2017</text:span><text:span text:style-name="T69_6"><text:note text:note-class="footnote"><text:note-citation/><text:note-body><text:p text:style-name="P70"><text:span text:style-name="T70_1"><text:s/>Andrews,<text:s/>M.,<text:s/>Pritchett,<text:s/>L.,<text:s/>&amp;<text:s/>Woolcock,<text:s/>M.<text:s/>(2017).<text:s/>Building<text:s/>State<text:s/>Capability:<text:s/>Evidence,<text:s/>Analysis,<text:s/>Action.<text:s/>Oxford:<text:s/>Oxford<text:s/>University<text:s/>Press.</text:span></text:p></text:note-body></text:note></text:span><text:span text:style-name="T70_2">;<text:s/>World<text:s/>Bank,<text:s/>2017</text:span><text:span text:style-name="T70_3"><text:note text:note-class="footnote"><text:note-citation/><text:note-body><text:p text:style-name="P71"><text:span text:style-name="T71_1"><text:s/>World<text:s/>Bank.<text:s/>(2017).<text:s/>World<text:s/>Development<text:s/>Report<text:s/>2017:<text:s/>Governance<text:s/>and<text:s/>the<text:s/>Law.<text:s/>Washington,<text:s/>DC:<text:s/>World<text:s/>Bank.</text:span></text:p><text:p text:style-name="P72"/></text:note-body></text:note></text:span><text:span text:style-name="T72_1">),<text:s/></text:span><text:span text:style-name="T72_2">INSPIRED<text:s/>leveraged<text:s/>the<text:s/>resources,<text:s/>expertise,<text:s/>and<text:s/>comparative<text:s/>advantages<text:s/>of<text:s/>like-minded<text:s/>partners<text:s/>to<text:s/>maximise<text:s/>impact<text:s/>and<text:s/>value<text:s/>for<text:s/>money.<text:s/></text:span><text:span text:style-name="T72_3">The<text:s/>programme</text:span><text:span text:style-name="T72_4"><text:s/>mobilised<text:s/>complementary<text:s/>investments<text:s/>and<text:s/>technical<text:s/>support<text:s/>from<text:s/>the<text:s/>Turkish<text:s/>Cooperation<text:s/>and<text:s/>Coordination<text:s/>Agency<text:s/>(TİKA),<text:s/>which<text:s/>supported<text:s/>priority<text:s/>ECE<text:s/>infrastructure<text:s/>improvements<text:s/>in<text:s/></text:span><text:span text:style-name="T72_5">Wajir</text:span><text:span text:style-name="T72_6">,<text:s/>and<text:s/>Think<text:s/>Equal,<text:s/>which<text:s/>contributed<text:s/>evidence-based<text:s/>Social<text:s/>and<text:s/>Emotional<text:s/>Learning<text:s/>(SEL)<text:s/>approaches<text:s/>and<text:s/>resources.<text:s/>By<text:s/>aligning<text:s/>these<text:s/>partnerships<text:s/>with<text:s/>county<text:s/>government<text:s/>priorities<text:s/>and<text:s/>existing<text:s/>education<text:s/>systems,<text:s/>INSPIRED<text:s/>extended<text:s/>its<text:s/>reach,<text:s/>strengthened<text:s/>service<text:s/>delivery,<text:s/>and<text:s/>enhanced<text:s/>the<text:s/>sustainability<text:s/>of<text:s/>ECE<text:s/>and<text:s/>foundational<text:s/>learning<text:s/>reforms<text:s/>in<text:s/></text:span><text:span text:style-name="T72_7">the<text:s/>two<text:s/>counties</text:span><text:span text:style-name="T72_8">.</text:span></text:p>
        </text:list-item>
      </text:list>
      <text:p text:style-name="P73"/>
      <text:h text:style-name="P74" text:outline-level="2"><text:span text:style-name="T74_1">Key<text:s/>recommendations</text:span></text:h>
      <table:table table:style-name="Table3"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9">
          <table:table-cell table:style-name="Cell38">
            <text:p text:style-name="P75"/>
          </table:table-cell>
          <table:table-cell table:style-name="Cell39">
            <text:p text:style-name="P76"><text:span text:style-name="T76_1">Recommendation</text:span></text:p>
          </table:table-cell>
          <table:table-cell table:style-name="Cell40">
            <text:p text:style-name="P77"><text:span text:style-name="T77_1">Description</text:span></text:p>
          </table:table-cell>
          <table:table-cell table:style-name="Cell41">
            <text:p text:style-name="P78"><text:span text:style-name="T78_1">Responsible</text:span></text:p>
          </table:table-cell>
          <table:table-cell table:style-name="Cell42">
            <text:p text:style-name="P79"><text:span text:style-name="T79_1">Timeline</text:span></text:p>
          </table:table-cell>
        </table:table-row>
        <table:table-row table:style-name="Row10">
          <table:table-cell table:style-name="Cell43">
            <text:p text:style-name="P80"/>
            <text:p text:style-name="P81"><text:span text:style-name="T81_1">1.</text:span></text:p>
            <text:p text:style-name="P82"/>
          </table:table-cell>
          <table:table-cell table:style-name="Cell44">
            <text:p text:style-name="P83"><text:span text:style-name="T83_1">Strengthen<text:s/>Shock-Responsive<text:s/>County<text:s/>ECE<text:s/>Systems</text:span><text:span text:style-name="T83_2">.<text:s/></text:span></text:p>
            <text:p text:style-name="P84"><text:span text:style-name="T84_1"><text:s/></text:span></text:p>
          </table:table-cell>
          <table:table-cell table:style-name="Cell45">
            <text:p text:style-name="P85"><text:span text:style-name="T85_1">Incentivise<text:s/>the<text:s/></text:span><text:span text:style-name="T85_2">Wajir</text:span><text:span text:style-name="T85_3"><text:s/>&amp;<text:s/>Mandera<text:s/>County<text:s/>Governments<text:s/>to<text:s/>adopt<text:s/>shock-responsive<text:s/>financing<text:s/>mechanisms<text:s/>in<text:s/>the<text:s/>education<text:s/>sector,<text:s/>including<text:s/>the<text:s/>integration<text:s/>of<text:s/>education<text:s/>in<text:s/>their<text:s/>Emergency<text:s/>Drought<text:s/>Preparedness<text:s/>&amp;<text:s/>Disaster<text:s/>Risk<text:s/>Financing<text:s/>Frameworks,<text:s/>to<text:s/>strengthen<text:s/>the<text:s/>resilience<text:s/>of<text:s/>the<text:s/>education<text:s/>systems<text:s/>&amp;<text:s/>safeguard<text:s/>gains<text:s/>made<text:s/>to<text:s/>date.<text:s/>The<text:s/>UK-funded<text:s/>CREST<text:s/>programme<text:s/>will<text:s/>provide<text:s/>key<text:s/>insights<text:s/>and<text:s/>lessons.<text:s/></text:span></text:p>
            <text:p text:style-name="P86"/>
          </table:table-cell>
          <table:table-cell table:style-name="Cell46">
            <text:p text:style-name="P87"><text:span text:style-name="T87_1"><text:s/>EDT</text:span><text:span text:style-name="T87_2">,<text:s/></text:span><text:span text:style-name="T87_3">County<text:s/>Governments<text:s/>of<text:s/></text:span><text:span text:style-name="T87_4">Wajir</text:span><text:span text:style-name="T87_5"><text:s/></text:span><text:span text:style-name="T87_6">&amp;</text:span><text:span text:style-name="T87_7"><text:s/>Mandera</text:span><text:span text:style-name="T87_8">.<text:s/></text:span></text:p>
            <text:p text:style-name="P88"><text:span text:style-name="T88_1"><text:s/></text:span></text:p>
          </table:table-cell>
          <table:table-cell table:style-name="Cell47">
            <text:p text:style-name="P89"><text:span text:style-name="T89_1">Dec</text:span><text:span text:style-name="T89_2"><text:s/>2026</text:span></text:p>
          </table:table-cell>
        </table:table-row>
        <table:table-row table:style-name="Row11">
          <table:table-cell table:style-name="Cell48">
            <text:p text:style-name="P90"><text:span text:style-name="T90_1">2.<text:s/></text:span></text:p>
          </table:table-cell>
          <table:table-cell table:style-name="Cell49">
            <text:p text:style-name="P91"><text:span text:style-name="T91_1">Secure<text:s/></text:span><text:span text:style-name="T91_2">the<text:s/></text:span><text:span text:style-name="T91_3">Enactment<text:s/>and<text:s/></text:span><text:span text:style-name="T91_4"><text:s/></text:span><text:span text:style-name="T91_5">Operationalisation<text:s/>of<text:s/></text:span><text:span text:style-name="T91_6">the<text:s/></text:span><text:span text:style-name="T91_7">Priority<text:s/>ECE</text:span><text:span text:style-name="T91_8"><text:s/>and</text:span><text:span text:style-name="T91_9"><text:s/>FL<text:s/>Reforms</text:span><text:span text:style-name="T91_10">.<text:s/></text:span></text:p>
            <text:p text:style-name="P92"/>
            <text:p text:style-name="P93"/>
            <text:p text:style-name="P94"/>
            <text:p text:style-name="P95"/>
          </table:table-cell>
          <table:table-cell table:style-name="Cell50">
            <text:p text:style-name="P96"><text:span text:style-name="T96_1">Complete<text:s/>the<text:s/>remaining<text:s/>Government<text:s/>and<text:s/>parliamentary<text:s/>processes,<text:s/>with<text:s/>targeted<text:s/>technical<text:s/>assistance<text:s/>focused<text:s/>on<text:s/>evidence-informed<text:s/>parliamentary<text:s/>scrutiny,<text:s/>final<text:s/>policy<text:s/>approval,<text:s/>implementation<text:s/>planning,<text:s/>clarification<text:s/>of<text:s/>institutional<text:s/>responsibilities<text:s/>and<text:s/>establishment<text:s/>of<text:s/></text:span><text:span text:style-name="T96_2">the<text:s/></text:span><text:span text:style-name="T96_3">monitoring<text:s/>arrangements.<text:s/></text:span></text:p>
            <text:p text:style-name="P97"><text:span text:style-name="T97_1">This<text:s/>should<text:s/>prioritise<text:s/>protecting<text:s/>the<text:s/>technical<text:s/>integrity<text:s/>of<text:s/>the<text:s/>reforms<text:s/>through<text:s/>the<text:s/>remaining<text:s/>approval<text:s/>and<text:s/>legislative<text:s/>processes</text:span><text:span text:style-name="T97_2">,</text:span><text:span text:style-name="T97_3"><text:s/>and<text:s/>ensuring<text:s/>that<text:s/></text:span><text:span text:style-name="T97_4">the<text:s/></text:span><text:span text:style-name="T97_5">approved<text:s/>reforms<text:s/>transition<text:s/>rapidly<text:s/>from<text:s/>policy<text:s/>and<text:s/>legislation<text:s/>into<text:s/>Government-led<text:s/>implementation.</text:span></text:p>
          </table:table-cell>
          <table:table-cell table:style-name="Cell51">
            <text:p text:style-name="P98"><text:span text:style-name="T98_1">EDT,</text:span></text:p>
            <text:p text:style-name="P99"><text:span text:style-name="T99_1">MoE</text:span><text:span text:style-name="T99_2">,<text:s/></text:span><text:span text:style-name="T99_3">CoG</text:span><text:span text:style-name="T99_4"><text:s/>&amp;<text:s/>the<text:s/>National<text:s/>Assembly<text:s/>Education<text:s/>Committee.</text:span><text:span text:style-name="T99_5"><text:s/></text:span></text:p>
            <text:p text:style-name="P100"/>
          </table:table-cell>
          <table:table-cell table:style-name="Cell52">
            <text:p text:style-name="P101"><text:span text:style-name="T101_1">Nov</text:span><text:span text:style-name="T101_2"><text:s/>2026</text:span></text:p>
          </table:table-cell>
        </table:table-row>
      </table:table>
      <text:p text:style-name="P102"/>
      <text:h text:style-name="P103" text:outline-level="1"><text:span text:style-name="T103_1">B.<text:s/>Theory<text:s/>of<text:s/>Change<text:s/>and<text:s/>Progress<text:s/>Towards<text:s/>Outcomes</text:span></text:h>
      <text:h text:style-name="P104" text:outline-level="2"><text:span text:style-name="T104_1">Theory<text:s/>of<text:s/>change</text:span></text:h>
      <text:p text:style-name="P105"><text:span text:style-name="T105_1">INSPIRED's<text:s/>Theory<text:s/>of<text:s/>Change<text:s/>remains<text:s/>valid,<text:s/>with<text:s/>no<text:s/>changes.<text:s/>The<text:s/>programme<text:s/>assumes<text:s/>that<text:s/>sustainable<text:s/>improvements<text:s/>in<text:s/>ECE<text:s/>and<text:s/>foundational<text:s/>learning<text:s/>require<text:s/>progress<text:s/>on<text:s/>two<text:s/>mutually<text:s/>reinforcing<text:s/>pathways:</text:span><text:span text:style-name="T105_2"><text:s/>(</text:span><text:span text:style-name="T105_3">i</text:span><text:span text:style-name="T105_4">)<text:s/></text:span><text:span text:style-name="T105_5">strong<text:s/>national<text:s/>legislation,<text:s/>policy<text:s/>and<text:s/>coordination;<text:s/>and<text:s/></text:span><text:span text:style-name="T105_6">(ii)<text:s/></text:span><text:span text:style-name="T105_7">capable<text:s/>county<text:s/></text:span><text:span text:style-name="T105_8">government<text:s/></text:span><text:span text:style-name="T105_9">systems<text:s/>that<text:s/>convert<text:s/>these<text:s/>reforms<text:s/>into<text:s/>improved<text:s/>classroom-level<text:s/>delivery.</text:span><text:span text:style-name="T105_10"><text:s/></text:span><text:span text:style-name="T105_11">Progress<text:s/>during<text:s/>the<text:s/>review<text:s/>period<text:s/>supports<text:s/>this<text:s/>logic.<text:s/></text:span></text:p>
      <text:p text:style-name="P106"/>
      <text:p text:style-name="P107"><text:span text:style-name="T107_1">Nationally,<text:s/>key<text:s/>legislative<text:s/>and<text:s/>policy<text:s/>reforms<text:s/>have<text:s/>advanced<text:s/>through<text:s/>Government<text:s/>decision-making<text:s/>processes;<text:s/>in<text:s/></text:span><text:span text:style-name="T107_2">Wajir</text:span><text:span text:style-name="T107_3"><text:s/>and<text:s/>Mandera,<text:s/>county<text:s/>governments<text:s/>have<text:s/>increasingly<text:s/>assumed<text:s/>leadership<text:s/>of<text:s/>teacher<text:s/>professional<text:s/>development,<text:s/>instructional<text:s/></text:span><text:span text:style-name="T107_4">teacher<text:s/></text:span><text:span text:style-name="T107_5">support,<text:s/>quality<text:s/>assurance<text:s/>and<text:s/>performance<text:s/>monitoring.<text:s/>This<text:s/>provides<text:s/>evidence<text:s/>that<text:s/>INSPIRED<text:s/>is<text:s/></text:span><text:span text:style-name="T107_6">strengthening<text:s/>both<text:s/>the<text:s/>policy<text:s/>architecture<text:s/>and<text:s/></text:span><text:span text:style-name="T107_7">the<text:s/></text:span><text:span text:style-name="T107_8">delivery<text:s/>systems<text:s/>required<text:s/>for<text:s/>longer-term<text:s/>change.<text:s/>As<text:s/>anticipated,<text:s/></text:span><text:span text:style-name="T107_9">the<text:s/></text:span><text:span text:style-name="T107_10">national<text:s/>legislative<text:s/>reforms<text:s/>require<text:s/>longer<text:s/>to<text:s/>progress<text:s/>from<text:s/>design<text:s/>to<text:s/>implementation;</text:span><text:span text:style-name="T107_11"><text:s/></text:span><text:span text:style-name="T107_12">the<text:s/>remaining<text:s/>period<text:s/>will<text:s/>therefore<text:s/>prioritise<text:s/>implementation<text:s/>readiness,<text:s/>Government<text:s/>ownership<text:s/>and<text:s/></text:span><text:span text:style-name="T107_13">the<text:s/></text:span><text:span text:style-name="T107_14">consolidation<text:s/>of<text:s/></text:span><text:span text:style-name="T107_15">the<text:s/></text:span><text:span text:style-name="T107_16">institutionalised<text:s/>county<text:s/>systems.</text:span></text:p>
      <text:p text:style-name="P108"/>
      <text:p text:style-name="P109"><text:span text:style-name="T109_1">Direct<text:s/>and<text:s/>Indirect<text:s/>Beneficiary<text:s/>Pathways:</text:span><text:span text:style-name="T109_2"><text:s/>INSPIRED<text:s/>was<text:s/>intentionally<text:s/>designed<text:s/>as<text:s/>a<text:s/>dual-track<text:s/>programme.<text:s/>Direct<text:s/>beneficiaries<text:s/>are<text:s/>children<text:s/>in<text:s/>programme-supported<text:s/>ECE<text:s/></text:span><text:span text:style-name="T109_3">schools</text:span><text:span text:style-name="T109_4"><text:s/>in<text:s/></text:span><text:span text:style-name="T109_5">Wajir</text:span><text:span text:style-name="T109_6"><text:s/>and<text:s/>Mandera</text:span><text:span text:style-name="T109_7">,<text:s/></text:span><text:span text:style-name="T109_8">who<text:s/>benefit<text:s/>d</text:span><text:span text:style-name="T109_9">uring<text:s/>implementation<text:s/></text:span><text:span text:style-name="T109_10">from<text:s/></text:span><text:span text:style-name="T109_11">the<text:s/></text:span><text:span text:style-name="T109_12">improved<text:s/>teaching<text:s/>and<text:s/>stronger<text:s/>county<text:s/></text:span><text:span text:style-name="T109_13">government<text:s/></text:span><text:span text:style-name="T109_14">systems.<text:s/></text:span><text:span text:style-name="T109_15">On<text:s/>the<text:s/>other<text:s/>hand,<text:s/>i</text:span><text:span text:style-name="T109_16">ndirect<text:s/>beneficiaries<text:s/></text:span><text:span text:style-name="T109_17">will<text:s/>be<text:s/>reached<text:s/>progressively<text:s/>through<text:s/>the<text:s/></text:span><text:span text:style-name="T109_18">Government<text:s/>implementation<text:s/>of<text:s/></text:span><text:span text:style-name="T109_19">the<text:s/></text:span><text:span text:style-name="T109_20">INSPIRED-supported<text:s/>legislation,<text:s/>policies<text:s/>and<text:s/>institutional<text:s/>reforms<text:s/>beyond<text:s/>the<text:s/>two<text:s/>target<text:s/>counties,<text:s/>particularly<text:s/>across<text:s/>the<text:s/>wider<text:s/>ASAL<text:s/>region.<text:s/>Th</text:span><text:span text:style-name="T109_21">is</text:span><text:span text:style-name="T109_22"><text:s/>Annual<text:s/>Review<text:s/>therefore<text:s/>assesses<text:s/>both<text:s/></text:span><text:span text:style-name="T109_23">the<text:s/></text:span><text:span text:style-name="T109_24">direct<text:s/>results<text:s/>achieved<text:s/>during<text:s/>programme<text:s/>implementation</text:span><text:span text:style-name="T109_25">,</text:span><text:span text:style-name="T109_26"><text:s/>and<text:s/></text:span><text:span text:style-name="T109_27">the<text:s/></text:span><text:span text:style-name="T109_28">progress<text:s/>in<text:s/>establishing<text:s/>the<text:s/>national<text:s/>systems<text:s/>through<text:s/>which<text:s/>wider<text:s/>benefits<text:s/>are<text:s/>expected<text:s/>to<text:s/>materialise<text:s/>beyond</text:span><text:span text:style-name="T109_29"><text:s/></text:span><text:span text:style-name="T109_30">programme<text:s/>closure.</text:span></text:p>
      <text:p text:style-name="P110"/>
      <text:p text:style-name="P111"><text:span text:style-name="T111_1">INSPIRED's<text:s/>Additionality,<text:s/>Contribution<text:s/>and<text:s/>the<text:s/>Likely<text:s/>Counterfactual</text:span><text:span text:style-name="T111_2">:<text:s/>-</text:span><text:span text:style-name="T111_3"><text:s/></text:span><text:span text:style-name="T111_4">Without<text:s/>INSPIRED,<text:s/></text:span><text:span text:style-name="T111_5">ECE<text:s/>provision<text:s/>in<text:s/></text:span><text:span text:style-name="T111_6">Wajir</text:span><text:span text:style-name="T111_7"><text:s/>and<text:s/>Mandera<text:s/>would<text:s/>likely<text:s/>have<text:s/>continued<text:s/>to<text:s/>expand<text:s/>through<text:s/></text:span><text:span text:style-name="T111_8">the<text:s/></text:span><text:span text:style-name="T111_9">ongoing<text:s/>county<text:s/>investment</text:span><text:span text:style-name="T111_10">s</text:span><text:span text:style-name="T111_11">,<text:s/>but<text:s/>improvements<text:s/>in<text:s/>teaching<text:s/>quality,<text:s/>instructional<text:s/>support,<text:s/>disability<text:s/>inclusion,<text:s/>performance<text:s/>monitoring<text:s/>and<text:s/>national–county<text:s/>coordination<text:s/>would<text:s/>probably<text:s/>have<text:s/>progressed<text:s/>more<text:s/>slowly<text:s/>and<text:s/>less<text:s/>consistently.<text:s/>The<text:s/>INSPIRED<text:s/>baseline<text:s/></text:span><text:span text:style-name="T111_12">evaluation</text:span><text:span text:style-name="T111_13"><text:s/>study</text:span><text:span text:style-name="T111_14"><text:note text:note-class="footnote"><text:note-citation/><text:note-body><text:p text:style-name="P112"><text:span text:style-name="T112_1"><text:s/></text:span><text:span text:style-name="T112_2">Research<text:s/>Hub<text:s/>Africa<text:s/>(RHA).<text:s/>(2024).<text:s/></text:span><text:span text:style-name="T112_3">Baseline<text:s/>Evaluation<text:s/>Study<text:s/>of<text:s/>the<text:s/>INSPIRED<text:s/>Programme<text:s/>in<text:s/></text:span><text:span text:style-name="T112_4">Wajir</text:span><text:span text:style-name="T112_5"><text:s/>and<text:s/>Mandera<text:s/>Counties<text:s/>(Independent<text:s/>External<text:s/>Evaluation<text:s/>Report).</text:span><text:span text:style-name="T112_6"><text:s/>Nairobi:<text:s/>Research<text:s/>Hub<text:s/>Africa.</text:span></text:p></text:note-body></text:note></text:span><text:span text:style-name="T112_7"><text:s/>revealed</text:span><text:span text:style-name="T112_8"><text:s/>that,<text:s/>although<text:s/>most<text:s/>ECE<text:s/>teachers<text:s/>had<text:s/>received<text:s/></text:span><text:span text:style-name="T112_9">the<text:s/></text:span><text:span text:style-name="T112_10">initial</text:span><text:span text:style-name="T112_11"><text:s/>pre-service<text:s/>teacher</text:span><text:span text:style-name="T112_12"><text:s/>training,<text:s/></text:span><text:span text:style-name="T112_13">only<text:s/>13.1%<text:s/>of<text:s/>teachers<text:s/>in<text:s/>the<text:s/></text:span><text:span text:style-name="T112_14">targeted</text:span><text:span text:style-name="T112_15"><text:s/>counties<text:s/>had<text:s/>received<text:s/>both<text:s/></text:span><text:span text:style-name="T112_16">the<text:s/>initial<text:s/>pre-service<text:s/>training,<text:s/></text:span><text:span text:style-name="T112_17">and<text:s/></text:span><text:span text:style-name="T112_18">an<text:s/></text:span><text:span text:style-name="T112_19">in-service<text:s/></text:span><text:span text:style-name="T112_20">refresher</text:span><text:span text:style-name="T112_21"><text:s/></text:span><text:span text:style-name="T112_22">training,<text:s/>demonstrating<text:s/>a<text:s/>significant<text:s/>gap<text:s/>in<text:s/>continuous<text:s/></text:span><text:span text:style-name="T112_23">teacher<text:s/></text:span><text:span text:style-name="T112_24">professional<text:s/>development</text:span><text:span text:style-name="T112_25"><text:s/>across<text:s/>the<text:s/>two<text:s/>counties</text:span><text:span text:style-name="T112_26">.<text:s/></text:span></text:p>
      <text:p text:style-name="P113"/>
      <text:p text:style-name="P114"><text:span text:style-name="T114_1">Qualitative<text:s/>evidence<text:s/>further<text:s/>found<text:s/>that<text:s/>teachers<text:s/>had<text:s/>limited<text:s/>access<text:s/>to<text:s/>CPD,<text:s/>coaching<text:s/>and<text:s/>curriculum<text:s/>updates,<text:s/>while<text:s/>county<text:s/>officials<text:s/>reported<text:s/>that<text:s/>underfunding<text:s/>constrained<text:s/>the<text:s/>consistent<text:s/>provision<text:s/>of<text:s/>refresher<text:s/>training<text:s/>and<text:s/></text:span><text:span text:style-name="T114_2">school-based<text:s/></text:span><text:span text:style-name="T114_3">teacher<text:s/>monitoring</text:span><text:span text:style-name="T114_4"><text:s/>in<text:s/>the<text:s/>two<text:s/>counties</text:span><text:span text:style-name="T114_5">.<text:s/>The<text:s/>baseline<text:s/>therefore<text:s/>identified<text:s/>the<text:s/>absence<text:s/>of<text:s/>structured<text:s/>and<text:s/>consistent<text:s/>in-ser</text:span><text:span text:style-name="T114_6">vice<text:s/></text:span><text:span text:style-name="T114_7">teacher<text:s/></text:span><text:span text:style-name="T114_8">support<text:s/>as<text:s/>a<text:s/>significant<text:s/>constraint<text:s/>to<text:s/>teacher<text:s/>effectiveness<text:s/>and<text:s/>recommended<text:s/>sustained<text:s/>school-based<text:s/></text:span><text:span text:style-name="T114_9">teacher<text:s/></text:span><text:span text:style-name="T114_10">mentoring,<text:s/>coaching<text:s/>and<text:s/></text:span><text:span text:style-name="T114_11">improved<text:s/></text:span><text:span text:style-name="T114_12">teacher<text:s/></text:span><text:span text:style-name="T114_13">professional</text:span><text:span text:style-name="T114_14"><text:s/></text:span><text:span text:style-name="T114_15">development</text:span><text:span text:style-name="T114_16"><text:s/>systems</text:span><text:span text:style-name="T114_17"><text:s/>in<text:s/>both<text:s/></text:span><text:span text:style-name="T114_18">Wajir</text:span><text:span text:style-name="T114_19"><text:s/>and<text:s/>Mandera.<text:s/></text:span></text:p>
      <text:p text:style-name="P115"/>
      <text:p text:style-name="P116"><text:span text:style-name="T116_1">INSPIRED<text:s/>claims<text:s/>contribution<text:s/>rather<text:s/>than<text:s/>sole<text:s/>causation<text:s/>for<text:s/>these<text:s/>broader<text:s/>outcomes.<text:s/>The<text:s/>forthcoming<text:s/>independent<text:s/>endline<text:s/>evaluation<text:s/>will<text:s/>provide<text:s/>the<text:s/>most<text:s/>robust<text:s/>assessment<text:s/>of<text:s/>the<text:s/>programme’s<text:s/>impact<text:s/>on<text:s/>learner-level<text:s/>results</text:span><text:span text:style-name="T116_2"><text:s/>in<text:s/>both<text:s/></text:span><text:span text:style-name="T116_3">Wajir</text:span><text:span text:style-name="T116_4"><text:s/>and<text:s/>Mandera.</text:span><text:span text:style-name="T116_5"><text:s/></text:span></text:p>
      <text:p text:style-name="P117"/>
      <text:h text:style-name="P118" text:outline-level="2"><text:span text:style-name="T118_1">Progress<text:s/>towards<text:s/>expected<text:s/>outcomes<text:s/>and<text:s/>impact</text:span></text:h>
      <text:p text:style-name="P119"><text:span text:style-name="T119_1">The<text:s/>programme<text:s/>remains<text:s/>broadly<text:s/>on<text:s/>track<text:s/>to<text:s/>achieve<text:s/>its<text:s/>intended<text:s/>outcomes.<text:s/>Significant<text:s/>progress<text:s/>has<text:s/>been<text:s/>made<text:s/>across<text:s/>the<text:s/>national<text:s/>reform<text:s/>portfolio,<text:s/>including<text:s/>the<text:s/>progression<text:s/>of<text:s/>the<text:s/>National<text:s/>Foundational<text:s/>Learning<text:s/>Policy<text:s/>Guidelines,<text:s/>to<text:s/>be<text:s/>jointly<text:s/>endorsed<text:s/>by<text:s/>the<text:s/>Ministry<text:s/>of<text:s/>Education<text:s/>and<text:s/>the<text:s/>Council<text:s/>of<text:s/>Governors<text:s/>before<text:s/>programme<text:s/>closure;<text:s/>and<text:s/>the<text:s/>successful<text:s/>tabling<text:s/>of<text:s/>the<text:s/>five<text:s/>education<text:s/>reform<text:s/>Bills<text:s/>in<text:s/>Parliament<text:s/>for<text:s/>their<text:s/>First<text:s/>Reading<text:s/>on<text:s/>11<text:s/>August<text:s/>2026.<text:s/>These<text:s/>Bills<text:s/>have<text:s/>now<text:s/>entered<text:s/>parliamentary<text:s/>scrutiny,<text:s/>public<text:s/>participation,<text:s/>stakeholder<text:s/>consultation<text:s/>and<text:s/>legislative<text:s/>review.<text:s/>At<text:s/>the<text:s/>county<text:s/>level,<text:s/>the<text:s/>programme<text:s/>has<text:s/>extensively<text:s/></text:span><text:span text:style-name="T119_2">institutionalised<text:s/>key<text:s/>teacher<text:s/>professional<text:s/>development<text:s/>practices,<text:s/>teacher<text:s/>coaching<text:s/>and<text:s/>ECE<text:s/>quality<text:s/>assurance<text:s/>systems<text:s/>in<text:s/></text:span><text:span text:style-name="T119_3">Wajir</text:span><text:span text:style-name="T119_4"><text:s/>and<text:s/>Mandera.</text:span></text:p>
      <text:p text:style-name="P120"/>
      <text:p text:style-name="P121"><text:span text:style-name="T121_1">However,<text:s/>given<text:s/>the<text:s/>complexity<text:s/>of<text:s/></text:span><text:span text:style-name="T121_2">the<text:s/></text:span><text:span text:style-name="T121_3">legislative<text:s/>processes<text:s/>and<text:s/>the<text:s/>shortened<text:s/>programme<text:s/>timeframe,<text:s/>some<text:s/>national<text:s/>reforms<text:s/>may<text:s/>not<text:s/>be<text:s/>fully<text:s/>enacted<text:s/>and<text:s/>operationalised<text:s/>before<text:s/>programme<text:s/>closure.<text:s/>Consequently,<text:s/>the<text:s/>programme's<text:s/>longer-term<text:s/>impact<text:s/>will<text:s/>depend<text:s/>on<text:s/>the<text:s/>pace<text:s/>and<text:s/></text:span><text:span text:style-name="T121_4">the<text:s/></text:span><text:span text:style-name="T121_5">effectiveness<text:s/>of<text:s/>Government<text:s/>implementation<text:s/>beyond<text:s/>December<text:s/>2026.</text:span></text:p>
      <text:p text:style-name="P122"/>
      <text:p text:style-name="P123"><text:span text:style-name="T123_1">Despite<text:s/>these<text:s/>risks,<text:s/></text:span><text:span text:style-name="T123_2">there<text:s/>is<text:s/>reasonable<text:s/>confidence<text:s/>that<text:s/></text:span><text:span text:style-name="T123_3">GoK</text:span><text:span text:style-name="T123_4"><text:s/>will<text:s/>continue<text:s/>prioritising<text:s/>the<text:s/>outstanding<text:s/>reforms<text:s/>through<text:s/>2026.<text:s/>The<text:s/>reforms<text:s/>are<text:s/>government-owned,<text:s/>firmly<text:s/>anchored<text:s/>in<text:s/>the<text:s/></text:span><text:span text:style-name="T123_5">ongoing<text:s/></text:span><text:span text:style-name="T123_6">implementation<text:s/>of<text:s/>the<text:s/>PWPER<text:s/>recommendations,<text:s/>and<text:s/>have<text:s/>generated<text:s/>substantial<text:s/>momentum<text:s/>through<text:s/>their<text:s/>progression<text:s/>across<text:s/>Cabinet<text:s/>and<text:s/>Parliament.</text:span><text:span text:style-name="T123_7"><text:s/></text:span></text:p>
      <text:p text:style-name="P124"/>
      <text:p text:style-name="P125"><text:span text:style-name="T125_1">The<text:s/>2027<text:s/>General<text:s/>Election<text:s/>may<text:s/></text:span><text:span text:style-name="T125_2">also<text:s/></text:span><text:span text:style-name="T125_3">provide<text:s/>an<text:s/>additional<text:s/>political-economy<text:s/>incentive<text:s/>to<text:s/>sustain<text:s/>reform<text:s/>momentum<text:s/>and<text:s/>demonstrate<text:s/>progress<text:s/>on<text:s/></text:span><text:span text:style-name="T125_4">the<text:s/></text:span><text:span text:style-name="T125_5">priority<text:s/></text:span><text:span text:style-name="T125_6">education<text:s/></text:span><text:span text:style-name="T125_7">reform<text:s/>commitments.</text:span><text:span text:style-name="T125_8"><text:s/></text:span><text:span text:style-name="T125_9">While<text:s/>parliamentary<text:s/>timelines,<text:s/>competing<text:s/>priorities,<text:s/>and<text:s/>financing<text:s/>constraints<text:s/>remain<text:s/>important<text:s/>risks,<text:s/>the<text:s/>combination<text:s/>of<text:s/>political<text:s/>ownership,<text:s/>institutional<text:s/>commitment,<text:s/>legislative<text:s/>momentum,<text:s/>and<text:s/>sustained<text:s/>demand<text:s/>for</text:span><text:span text:style-name="T125_10"><text:s/></text:span><text:span text:style-name="T125_11">implementation<text:s/>provides<text:s/>a<text:s/>credible<text:s/>basis<text:s/>for<text:s/>expecting<text:s/>continued<text:s/>progress<text:s/>towards<text:s/></text:span><text:span text:style-name="T125_12">enactment,<text:s/></text:span><text:span text:style-name="T125_13">operationalisation<text:s/>and<text:s/>early<text:s/>implementation</text:span><text:span text:style-name="T125_14">.</text:span></text:p>
      <text:p text:style-name="P126"/>
      <text:h text:style-name="P127" text:outline-level="2"><text:span text:style-name="T127_1">Justification<text:s/>for<text:s/>continuation</text:span></text:h>
      <text:p text:style-name="P128"><text:span text:style-name="T128_1"><text:s/></text:span><text:span text:style-name="T128_2">INSPIRED<text:s/>should<text:s/>continue<text:s/>to<text:s/>its<text:s/>planned<text:s/>closure<text:s/></text:span><text:span text:style-name="T128_3">of<text:s/>activities<text:s/>by<text:s/></text:span><text:span text:style-name="T128_4">December<text:s/>2026.<text:s/>The<text:s/>programme<text:s/>has<text:s/>established<text:s/>strong<text:s/>momentum<text:s/>across<text:s/>both<text:s/>its<text:s/>national<text:s/>and<text:s/>county<text:s/>reform<text:s/>pathways,<text:s/>but<text:s/>the<text:s/>remaining<text:s/>period<text:s/>is<text:s/>important<text:s/>for<text:s/>consolidating<text:s/>institutionalisation<text:s/>and<text:s/>converting<text:s/>advanced<text:s/>reform<text:s/>processes<text:s/>into<text:s/>implementation-ready<text:s/>Government<text:s/>arrangements.<text:s/>At<text:s/></text:span><text:span text:style-name="T128_5">the<text:s/></text:span><text:span text:style-name="T128_6">county<text:s/>level,<text:s/>the<text:s/>priority<text:s/>is<text:s/>to<text:s/>embed<text:s/>the<text:s/>systems<text:s/>already<text:s/>transferred<text:s/>to<text:s/></text:span><text:span text:style-name="T128_7">Wajir</text:span><text:span text:style-name="T128_8"><text:s/>and<text:s/>Mandera<text:s/>within<text:s/></text:span><text:span text:style-name="T128_9">the<text:s/></text:span><text:span text:style-name="T128_10">routine<text:s/></text:span><text:span text:style-name="T128_11">county<text:s/>government<text:s/></text:span><text:span text:style-name="T128_12">planning,<text:s/></text:span><text:span text:style-name="T128_13">budgeting,<text:s/></text:span><text:span text:style-name="T128_14">supervision<text:s/>and<text:s/>delivery.<text:s/>Nationally,<text:s/>several<text:s/>priority</text:span><text:span text:style-name="T128_15"><text:s/></text:span><text:span text:style-name="T128_16">reforms<text:s/>require<text:s/>continued<text:s/>support<text:s/>through</text:span><text:span text:style-name="T128_17"><text:s/></text:span><text:span text:style-name="T128_18">parliamentary<text:s/>consideration,<text:s/>final<text:s/>Government<text:s/>approval<text:s/>and<text:s/>implementation<text:s/>planning.</text:span></text:p>
      <text:p text:style-name="P129"/>
      <text:p text:style-name="P130"><text:span text:style-name="T130_1">INSPIRED<text:s/>has<text:s/>already<text:s/>been<text:s/>restructured<text:s/>to<text:s/>prioritise<text:s/>the<text:s/>highest-value<text:s/>activities,<text:s/>protect<text:s/>critical<text:s/>Government<text:s/>relationships</text:span><text:span text:style-name="T130_2">,</text:span><text:span text:style-name="T130_3"><text:s/>and<text:s/>strengthen<text:s/>transition<text:s/>planning.<text:s/>Premature<text:s/>closure<text:s/>would<text:s/>therefore<text:s/>generate<text:s/>little<text:s/>additional<text:s/>saving<text:s/>while<text:s/>increasing<text:s/>the<text:s/>risk<text:s/>that<text:s/>advanced<text:s/>reforms<text:s/>lose<text:s/>momentum<text:s/>before<text:s/>they<text:s/>are<text:s/>sufficiently<text:s/>embedded.<text:s/>Completing<text:s/>delivery<text:s/>to<text:s/>December<text:s/>2026<text:s/>represents<text:s/>the<text:s/>stronger<text:s/>value-for-money<text:s/>option,<text:s/>protecting<text:s/>the<text:s/>UK's<text:s/>existing<text:s/>investment<text:s/>and<text:s/>maximising<text:s/>the<text:s/>prospects<text:s/>that<text:s/>nationally<text:s/>and<text:s/>county-owned<text:s/>reforms<text:s/>translate<text:s/>into<text:s/>sustained<text:s/>improvements<text:s/>beyond<text:s/>programme<text:s/>closure.</text:span></text:p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h text:style-name="P143" text:outline-level="1"><text:span text:style-name="T143_1">C.<text:s/>Detailed<text:s/>Output<text:s/>Scoring</text:span></text:h>
      <table:table table:style-name="Table4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2">
          <table:table-cell table:style-name="Cell53">
            <text:p text:style-name="P144"><text:span text:style-name="T144_1">Output<text:s/>Title<text:s/></text:span></text:p>
          </table:table-cell>
          <table:table-cell table:style-name="Cell54" table:number-columns-spanned="10">
            <text:p text:style-name="P145"><text:span text:style-name="T145_1">Enhanced<text:s/>capacity<text:s/>within<text:s/>G</text:span><text:span text:style-name="T145_2">overnment<text:s/>of<text:s/>Kenya<text:s/>(</text:span><text:span text:style-name="T145_3">G</text:span><text:span text:style-name="T145_4">oK</text:span><text:span text:style-name="T145_5">)</text:span><text:span text:style-name="T145_6"><text:s/>to<text:s/>deliver<text:s/>improved<text:s/>and<text:s/>equitable<text:s/>ECE<text:s/>and<text:s/></text:span><text:span text:style-name="T145_7">FL</text:span><text:span text:style-name="T145_8"><text:s/></text:span><text:span text:style-name="T145_9">policy</text:span><text:span text:style-name="T145_10"><text:s/>reforms.<text:s/></text:span></text:p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5">
            <text:p text:style-name="P147"><text:span text:style-name="T147_1">Output<text:s/>number:<text:s/></text:span></text:p>
          </table:table-cell>
          <table:table-cell table:style-name="Cell56" table:number-columns-spanned="2">
            <text:p text:style-name="P148"><text:span text:style-name="T148_1"><text:s/>1</text:span></text:p>
          </table:table-cell>
          <table:covered-table-cell/>
          <table:table-cell table:style-name="Cell57" table:number-columns-spanned="6">
            <text:p text:style-name="P149"><text:span text:style-name="T149_1">Output<text:s/>Score: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8" table:number-columns-spanned="2">
            <text:p text:style-name="P150"><text:span text:style-name="T150_1">A+</text:span></text:p>
          </table:table-cell>
          <table:covered-table-cell/>
        </table:table-row>
        <table:table-row table:style-name="Row14">
          <table:table-cell table:style-name="Cell59">
            <text:p text:style-name="P151"><text:span text:style-name="T151_1">Impact<text:s/>weighting<text:s/>(%):<text:s text:c="2"/></text:span></text:p>
          </table:table-cell>
          <table:table-cell table:style-name="Cell60" table:number-columns-spanned="2">
            <text:p text:style-name="P152"><text:span text:style-name="T152_1">40%</text:span></text:p>
          </table:table-cell>
          <table:covered-table-cell/>
          <table:table-cell table:style-name="Cell61" table:number-columns-spanned="6">
            <text:p text:style-name="P153"><text:span text:style-name="T153_1">Weighting<text:s/>revised<text:s/>since<text:s/>last<text:s/>AR?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2" table:number-columns-spanned="2">
            <text:p text:style-name="P154"><text:span text:style-name="T154_1">No</text:span></text:p>
          </table:table-cell>
          <table:covered-table-cell/>
        </table:table-row>
        <table:table-row table:style-name="Row15">
          <table:table-cell table:style-name="Cell63" table:number-columns-spanned="4">
            <text:p text:style-name="P155"><text:span text:style-name="T155_1">Indicator(s)</text:span></text:p>
          </table:table-cell>
          <table:covered-table-cell/>
          <table:covered-table-cell/>
          <table:covered-table-cell/>
          <table:table-cell table:style-name="Cell64" table:number-columns-spanned="2">
            <text:p text:style-name="P156"><text:span text:style-name="T156_1">Milestones</text:span></text:p>
            <text:p text:style-name="P157"><text:span text:style-name="T157_1">for<text:s/>this<text:s/>review<text:s/></text:span></text:p>
          </table:table-cell>
          <table:covered-table-cell/>
          <table:table-cell table:style-name="Cell65" table:number-columns-spanned="5">
            <text:p text:style-name="P158"><text:span text:style-name="T158_1">Progress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66" table:number-columns-spanned="4">
            <text:p text:style-name="P159"><text:span text:style-name="T159_1">1.1<text:s/></text:span><text:span text:style-name="T159_2">Number</text:span><text:span text:style-name="T159_3"><text:s/>of<text:s/></text:span><text:span text:style-name="T159_4">GoK</text:span><text:span text:style-name="T159_5"><text:s/>officials<text:s/>trained<text:s/>/participating<text:s/>in<text:s/></text:span><text:span text:style-name="T159_6">training<text:s/>&amp;<text:s/>mentorship<text:s/></text:span><text:span text:style-name="T159_7">sessions<text:s/>to<text:s/>strengthen<text:s/>the<text:s/>implementation<text:s/>of<text:s/>ECE<text:s/>&amp;<text:s/></text:span><text:span text:style-name="T159_8">FL</text:span><text:span text:style-name="T159_9"><text:s/>policy<text:s/>reforms<text:s/>at<text:s/>the<text:s/>national<text:s/>and<text:s/>county<text:s/>government<text:s/>levels.<text:s/></text:span></text:p>
          </table:table-cell>
          <table:covered-table-cell/>
          <table:covered-table-cell/>
          <table:covered-table-cell/>
          <table:table-cell table:style-name="Cell67" table:number-columns-spanned="2">
            <text:p text:style-name="P160"><text:span text:style-name="T160_1"><text:s/></text:span></text:p>
            <text:p text:style-name="P161"><text:span text:style-name="T161_1">66<text:s/></text:span></text:p>
            <text:p text:style-name="P162"><text:span text:style-name="T162_1"><text:s/></text:span></text:p>
            <text:p text:style-name="P163"><text:span text:style-name="T163_1">(198<text:s/>cumulative)</text:span></text:p>
          </table:table-cell>
          <table:covered-table-cell/>
          <table:table-cell table:style-name="Cell68" table:number-columns-spanned="5">
            <text:p text:style-name="P164"><text:span text:style-name="T164_1">Exceeded<text:s/>expectation</text:span><text:span text:style-name="T164_2"><text:s/>(A+)</text:span><text:span text:style-name="T164_3"><text:s/></text:span><text:span text:style-name="T164_4"><text:s/></text:span></text:p>
            <text:p text:style-name="P165"/>
            <text:p text:style-name="P166"><text:span text:style-name="T166_1">A<text:s/>total<text:s/>of<text:s/>310<text:s/>(cumulative)<text:s/>–<text:s/>including<text:s/>197<text:s/>male<text:s/>&amp;<text:s/>113<text:s/>female.</text:span><text:span text:style-name="T166_2"><text:s/></text:span></text:p>
            <text:p text:style-name="P167"/>
            <text:p text:style-name="P168"/>
            <text:p text:style-name="P169"/>
            <text:p text:style-name="P170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69" table:number-columns-spanned="4">
            <text:p text:style-name="P171"><text:span text:style-name="T171_1">1.2<text:s/></text:span><text:span text:style-name="T171_2">N</text:span><text:span text:style-name="T171_3">umber<text:s/>of<text:s/>instances<text:s/>that<text:s/>evidence<text:s/>capacity<text:s/>improvement<text:s/>in<text:s/></text:span><text:span text:style-name="T171_4">GoK</text:span><text:span text:style-name="T171_5"><text:s/>systems,<text:s/>processes,<text:s/>and<text:s/>tools<text:s/>for<text:s/>managing<text:s/>and<text:s/>monitoring<text:s/>the<text:s/>delivery<text:s/>of<text:s/>ECE<text:s/>and<text:s/></text:span><text:span text:style-name="T171_6">FL<text:s/>policy</text:span><text:span text:style-name="T171_7"><text:s/>priorities<text:s/>as<text:s/>a<text:s/>result<text:s/>of<text:s/>INSPIRED<text:s/>programme<text:s/></text:span><text:span text:style-name="T171_8">intervention</text:span><text:span text:style-name="T171_9">s.<text:s/></text:span></text:p>
          </table:table-cell>
          <table:covered-table-cell/>
          <table:covered-table-cell/>
          <table:covered-table-cell/>
          <table:table-cell table:style-name="Cell70" table:number-columns-spanned="2">
            <text:p text:style-name="P172"><text:span text:style-name="T172_1">At<text:s/>least<text:s/>one<text:s/>instance<text:s/></text:span></text:p>
          </table:table-cell>
          <table:covered-table-cell/>
          <table:table-cell table:style-name="Cell71" table:number-columns-spanned="5">
            <text:p text:style-name="P173"><text:span text:style-name="T173_1">Exceeded<text:s/>expectation</text:span><text:span text:style-name="T173_2"><text:s/>(A+)</text:span><text:span text:style-name="T173_3"><text:s/></text:span></text:p>
            <text:p text:style-name="P174"><text:span text:style-name="T174_1"><text:s/></text:span></text:p>
            <text:p text:style-name="P175"><text:span text:style-name="T175_1">3<text:s/>instances.<text:s/></text:span></text:p>
            <text:list text:style-name="LS34" xml:id="list5">
              <text:list-item>
                <text:p text:style-name="P176"><text:span text:style-name="T176_1">Use<text:s/>of<text:s/>FL<text:s/>dashboards<text:s/>for<text:s/>ECE<text:s/>monitoring<text:s/>&amp;<text:s/>supervision.<text:s/></text:span></text:p>
              </text:list-item>
              <text:list-item>
                <text:p text:style-name="P177"><text:span text:style-name="T177_1">Adoption<text:s/>of<text:s/>the<text:s/>county-led<text:s/>teacher<text:s/>coaching<text:s/>and<text:s/>mentoring<text:s/>approach.<text:s/></text:span></text:p>
              </text:list-item>
              <text:list-item>
                <text:p text:style-name="P178"><text:span text:style-name="T178_1">Adoption<text:s/>of<text:s/>the<text:s/>SEL<text:s/>lesson<text:s/>in<text:s/>the<text:s/>county<text:s/>government<text:s/>ECE<text:s/>timetables<text:s/>in<text:s/>both<text:s/></text:span><text:span text:style-name="T178_2">Wajir</text:span><text:span text:style-name="T178_3"><text:s/>&amp;<text:s/>Mandera.<text:s/>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72" table:number-columns-spanned="4">
            <text:p text:style-name="P179"><text:span text:style-name="T179_1">1.3<text:s/></text:span><text:span text:style-name="T179_2">Progress<text:s/>on<text:s/>the<text:s/></text:span><text:span text:style-name="T179_3">operationali</text:span><text:span text:style-name="T179_4">s</text:span><text:span text:style-name="T179_5">ation</text:span><text:span text:style-name="T179_6"><text:s/>of<text:s/></text:span><text:span text:style-name="T179_7">the<text:s/></text:span><text:span text:style-name="T179_8">national<text:s/>and<text:s/>county<text:s/>foundational<text:s/>learning<text:s/>policy<text:s/>reforms<text:s/>by<text:s/></text:span><text:span text:style-name="T179_9">GoK</text:span><text:span text:style-name="T179_10"><text:s/></text:span><text:bookmark-start text:name="_Int_uqW1cb9v"/><text:span text:style-name="T179_11">as<text:s/>a<text:s/>result<text:s/>of</text:span><text:bookmark-end text:name="_Int_uqW1cb9v"/><text:span text:style-name="T179_12"><text:s/>INSPIRED<text:s/>programme<text:s/>TA,<text:s/>influencing<text:s/>and<text:s/>knowledge<text:s/>products.</text:span></text:p>
          </table:table-cell>
          <table:covered-table-cell/>
          <table:covered-table-cell/>
          <table:covered-table-cell/>
          <table:table-cell table:style-name="Cell73" table:number-columns-spanned="2">
            <text:p text:style-name="P180"/>
            <text:p text:style-name="P181"><text:span text:style-name="T181_1">At<text:s/>least<text:s/>2<text:s/>key<text:s/>national<text:s/>FL<text:s/>reform<text:s/>policies<text:s/>drafted</text:span></text:p>
          </table:table-cell>
          <table:covered-table-cell/>
          <table:table-cell table:style-name="Cell74" table:number-columns-spanned="5">
            <text:p text:style-name="P182"><text:span text:style-name="T182_1">E</text:span><text:span text:style-name="T182_2">xceeded<text:s/>expectations<text:s/></text:span><text:span text:style-name="T182_3">(A+)</text:span><text:span text:style-name="T182_4"><text:s/></text:span></text:p>
            <text:p text:style-name="P183"><text:span text:style-name="T183_1"><text:s/></text:span></text:p>
            <text:p text:style-name="P184"><text:span text:style-name="T184_1">During<text:s/>this<text:s/>period,<text:s/>the<text:s/>programme<text:s/>supported<text:s/>the<text:s/>refinement<text:s/>of<text:s/>five<text:s/>national<text:s/>education<text:s/>reform<text:s/>Bills,<text:s/>secured<text:s/>their<text:s/>endorsement<text:s/>by<text:s/>both<text:s/></text:span><text:span text:style-name="T184_2">MoE</text:span><text:span text:style-name="T184_3"><text:s/>and<text:s/>Cabinet,<text:s/>and<text:s/>supported<text:s/>their<text:s/>progression<text:s/>to<text:s/>Parliament,<text:s/>where<text:s/>all<text:s/>five<text:s/>Bills<text:s/>were<text:s/>tabled<text:s/>for<text:s/></text:span><text:span text:style-name="T184_4">their<text:s/></text:span><text:span text:style-name="T184_5">First<text:s/>Reading<text:s/>on<text:s/>11<text:s/>August<text:s/>2026.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75">
            <text:p text:style-name="P185"/>
          </table:table-cell>
          <table:table-cell table:style-name="Cell76">
            <text:p text:style-name="P186"/>
          </table:table-cell>
          <table:table-cell table:style-name="Cell77">
            <text:p text:style-name="P187"/>
          </table:table-cell>
          <table:table-cell table:style-name="Cell78">
            <text:p text:style-name="P188"/>
          </table:table-cell>
          <table:table-cell table:style-name="Cell79">
            <text:p text:style-name="P189"/>
          </table:table-cell>
          <table:table-cell table:style-name="Cell80">
            <text:p text:style-name="P190"/>
          </table:table-cell>
          <table:table-cell table:style-name="Cell81">
            <text:p text:style-name="P191"/>
          </table:table-cell>
          <table:table-cell table:style-name="Cell82">
            <text:p text:style-name="P192"/>
          </table:table-cell>
          <table:table-cell table:style-name="Cell83">
            <text:p text:style-name="P193"/>
          </table:table-cell>
          <table:table-cell table:style-name="Cell84">
            <text:p text:style-name="P194"/>
          </table:table-cell>
          <table:table-cell table:style-name="Cell85">
            <text:p text:style-name="P195"/>
          </table:table-cell>
        </table:table-row>
      </table:table>
      <text:p text:style-name="P196"><text:span text:style-name="T196_1">Briefly<text:s/>describe<text:s/>the<text:s/>output’s<text:s/>activities<text:s/>and<text:s/>provide<text:s/>supporting<text:s/>narrative<text:s/>for<text:s/>the<text:s/>score.</text:span></text:p>
      <text:p text:style-name="P197"><text:span text:style-name="T197_1"><text:s/></text:span></text:p>
      <text:p text:style-name="P198"><text:span text:style-name="T198_1">INSPIRED<text:s/>strengthened<text:s/>the<text:s/>capacity<text:s/>of<text:s/>government<text:s/>institutions<text:s/>and<text:s/>technical<text:s/>cadres<text:s/>responsible<text:s/>for<text:s/>designing,<text:s/>coordinating,<text:s/>and<text:s/>implementing<text:s/>Kenya’s<text:s/>ECE<text:s/>and<text:s/>foundational<text:s/>learning<text:s/>reforms.<text:s/>Support<text:s/>was<text:s/>provided<text:s/>to<text:s/>the<text:s/>relevant<text:s/>Ministry<text:s/>of<text:s/>Education<text:s/>(</text:span><text:span text:style-name="T198_2">MoE</text:span><text:span text:style-name="T198_3">)<text:s/>directorates,<text:s/>national<text:s/>agencies,<text:s/>intergovernmental<text:s/>structures,<text:s/>and<text:s/>county<text:s/>government<text:s/>departments,<text:s/>embedding<text:s/>technical<text:s/>assistance<text:s/>within<text:s/>existing<text:s/>government<text:s/>reform<text:s/>and<text:s/>decision-making<text:s/>processes.<text:s/>The<text:s/>programme<text:s/>reached<text:s/>310<text:s/>officials<text:s/>against<text:s/>a<text:s/>cumulative<text:s/>target<text:s/>of<text:s/>198,<text:s/>reflecting<text:s/>strong<text:s/>government<text:s/>demand<text:s/>for<text:s/>technical<text:s/>support<text:s/>arising<text:s/>from<text:s/>the<text:s/>ongoing<text:s/>implementation<text:s/>of<text:s/>the<text:s/>Presidential<text:s/>Working<text:s/>Party<text:s/>on<text:s/>Education<text:s/>Reforms<text:s/>(PWPER)<text:s/>recommendations.</text:span></text:p>
      <text:p text:style-name="P199"/>
      <text:p text:style-name="P200"><text:span text:style-name="T200_1">This<text:s/>investment<text:s/>translated<text:s/>into<text:s/>significant<text:s/>reform<text:s/>progress<text:s/>through<text:s/>the<text:s/>development<text:s/>and<text:s/>advancement<text:s/>of<text:s/>key<text:s/>legislative,<text:s/>policy,<text:s/>and<text:s/>institutional<text:s/>reforms.<text:s/>This<text:s/>included<text:s/>the<text:s/>five<text:s/>FL-</text:span><text:span text:style-name="T200_2">related<text:s/>education<text:s/>Bills<text:s/>currently<text:s/>under<text:s/>parliamentary<text:s/>scrutiny.<text:s/>The<text:s/>programme<text:s/>played<text:s/>a<text:s/>catalytic<text:s/>role<text:s/>by<text:s/>strengthening<text:s/>the<text:s/>evidence<text:s/>base,<text:s/>technical<text:s/>quality<text:s/>and<text:s/>coordination<text:s/>underpinning<text:s/>the<text:s/>reforms,<text:s/>while<text:s/>government<text:s/>retained<text:s/>full<text:s/>ownership<text:s/>and<text:s/>decision-making<text:s/>responsibility.<text:s/>While<text:s/>approval,<text:s/>enactment<text:s/>and<text:s/>implementation<text:s/>remain<text:s/>the<text:s/>responsibility<text:s/>of<text:s/></text:span><text:span text:style-name="T200_3">GoK</text:span><text:span text:style-name="T200_4"><text:s/>and<text:s/>Parliament,<text:s/>the<text:s/>programme<text:s/>supported<text:s/>key<text:s/>upstream<text:s/>reform<text:s/>activities<text:s/>within<text:s/>its<text:s/>sphere<text:s/>of<text:s/>influence<text:s/>and<text:s/>is<text:s/>now<text:s/>supporting<text:s/>the<text:s/>transition<text:s/>from<text:s/>reform<text:s/>design<text:s/>to<text:s/>parliamentary<text:s/>consideration,<text:s/>enactment,<text:s/>operationalisation<text:s/>and<text:s/>implementation<text:s/>readiness.</text:span></text:p>
      <text:p text:style-name="P201"/>
      <text:p text:style-name="P202"><text:span text:style-name="T202_1">The<text:s/>principal<text:s/>challenge<text:s/>has<text:s/>shifted<text:s/>from<text:s/>reform<text:s/>design<text:s/>to<text:s/>reform<text:s/>delivery:<text:s/>supporting<text:s/>parliamentary<text:s/>review<text:s/>and<text:s/>consideration,<text:s/>and<text:s/>translating<text:s/>reforms<text:s/>into<text:s/>operational<text:s/>arrangements,<text:s/>institutional<text:s/>responsibilities,<text:s/>financing<text:s/>mechanisms,<text:s/>and<text:s/>monitoring<text:s/>systems<text:s/>capable<text:s/>of<text:s/>delivering<text:s/>improvements<text:s/>in<text:s/>ECE<text:s/>and<text:s/>foundational<text:s/>learning<text:s/>at<text:s/>scale.<text:s/>See<text:s/>Annex<text:s/>2<text:s/>for<text:s/>more<text:s/>information<text:s/>on<text:s/>the<text:s/>status<text:s/>of<text:s/>the<text:s/>INSPIRED-supported<text:s/>legislative<text:s/>and<text:s/>policy<text:s/>reforms.</text:span></text:p>
      <text:p text:style-name="P203"/>
      <text:p text:style-name="P204"><text:span text:style-name="T204_1">Describe<text:s/>any<text:s/>changes<text:s/>to<text:s/>this<text:s/>output<text:s/>during<text:s/>the<text:s/>past<text:s/>year,<text:s/>and<text:s/>any<text:s/>planned<text:s/>changes<text:s/>following<text:s/>this<text:s/>review.<text:s/></text:span></text:p>
      <text:list text:style-name="LS15" xml:id="list8">
        <text:list-item>
          <text:p text:style-name="P205"><text:span text:style-name="T205_1">No<text:s/>changes<text:s/>to<text:s/>the<text:s/>output<text:s/>and<text:s/>its<text:s/>indicators,<text:s/>and<text:s/>no<text:s/>planned<text:s/>changes<text:s/>following<text:s/>this<text:s/>review.<text:s/></text:span></text:p>
        </text:list-item>
      </text:list>
      <text:p text:style-name="P206"/>
      <text:p text:style-name="P207"><text:span text:style-name="T207_1">LESSONS<text:s/>LEARNT<text:s/>THIS<text:s/>YEAR:<text:s/></text:span></text:p>
      <text:p text:style-name="P208"/>
      <text:list text:style-name="LS16" xml:id="list9">
        <text:list-item>
          <text:p text:style-name="P209"><text:span text:style-name="T209_1">Political<text:s/>Economy<text:s/>Analysis<text:s/>Must<text:s/>Be<text:s/>Continuous<text:s/>and<text:s/>Adaptive:</text:span><text:span text:style-name="T209_2"><text:s/>successful<text:s/>education<text:s/>reforms<text:s/>are<text:s/>shaped<text:s/>as<text:s/>much<text:s/>by<text:s/>political,<text:s/>institutional,<text:s/>constitutional,<text:s/>and<text:s/>governance<text:s/>dynamics<text:s/>as<text:s/>by<text:s/>technical<text:s/>quality.<text:s/>Consistent<text:s/>with<text:s/>international<text:s/>evidence<text:s/>on<text:s/>adaptive<text:s/>development<text:s/>and<text:s/>Problem-Driven<text:s/>Iterative<text:s/>Adaptation<text:s/>(PDIA)</text:span><text:span text:style-name="T209_3"><text:note text:note-class="footnote"><text:note-citation/><text:note-body><text:p text:style-name="P210"><text:span text:style-name="T210_1"><text:s/>Andrews,<text:s/>M.,<text:s/>Pritchett,<text:s/>L.,<text:s/>&amp;<text:s/>Woolcock,<text:s/>M.<text:s/>(2017).<text:s/></text:span><text:span text:style-name="T210_2">Building<text:s/>State<text:s/>Capability:<text:s/>Evidence,<text:s/>Analysis,<text:s/>Action.</text:span></text:p></text:note-body></text:note></text:span><text:span text:style-name="T210_3">,<text:s/>regular<text:s/>Political<text:s/>Economy<text:s/>Analysis<text:s/>enabled<text:s/>the<text:s/>programme<text:s/>to<text:s/>respond<text:s/>to<text:s/>leadership<text:s/>transitions,<text:s/>shifting<text:s/>stakeholder<text:s/>incentives,<text:s/>intergovernmental<text:s/>dynamics,<text:s/>and<text:s/>emerging<text:s/>implementation<text:s/>risks.<text:s/>The<text:s/>delayed<text:s/>endorsement<text:s/>of<text:s/>the<text:s/>National<text:s/>Foundational<text:s/>Learning<text:s/>Policy<text:s/>Guidelines<text:s/>highlighted<text:s/>that<text:s/>technical<text:s/>consensus<text:s/>and<text:s/>stakeholder<text:s/>engagement<text:s/>alone<text:s/>do<text:s/>not<text:s/>guarantee<text:s/>reform<text:s/>approval.<text:s/>Constitutional<text:s/>interpretation,<text:s/>institutional<text:s/>mandates,<text:s/>ownership<text:s/>expectations,<text:s/>intergovernmental<text:s/>relationships,<text:s/>and<text:s/>legal<text:s/>processes<text:s/>can<text:s/>become<text:s/>decisive<text:s/>factors<text:s/>in<text:s/>reform<text:s/>progression.<text:s/></text:span></text:p>
        </text:list-item>
      </text:list>
      <text:p text:style-name="P211"/>
      <text:list text:style-name="LS16" xml:id="list10" text:continue-list="list9">
        <text:list-item>
          <text:p text:style-name="P212"><text:span text:style-name="T212_1">Policy<text:s/>Windows<text:s/>Accelerate<text:s/>Reform:</text:span><text:span text:style-name="T212_2"><text:s/></text:span><text:span text:style-name="T212_3">C</text:span><text:span text:style-name="T212_4">onsistent</text:span><text:span text:style-name="T212_5"><text:s/>with<text:s/>Kingdon's<text:s/>(2011)<text:s/>policy<text:s/>window<text:s/>theory</text:span><text:span text:style-name="T212_6"><text:note text:note-class="footnote"><text:note-citation/><text:note-body><text:p text:style-name="P213"><text:span text:style-name="T213_1"><text:s/></text:span><text:span text:style-name="T213_2">Kingdon,<text:s/>J.W.<text:s/>(2011).<text:s/></text:span><text:span text:style-name="T213_3">Agendas,<text:s/>Alternatives,<text:s/>and<text:s/>Public<text:s/>Policies</text:span><text:span text:style-name="T213_4"><text:s/>(2nd<text:s/>ed.).<text:s/>Boston:<text:s/>Longman.</text:span></text:p><text:p text:style-name="P214"/></text:note-body></text:note></text:span><text:span text:style-name="T214_1"><text:s/>and<text:s/>wider<text:s/>evidence<text:s/>on<text:s/>adaptive<text:s/>reform<text:s/>(Andrews,<text:s/>Pritchett<text:s/>&amp;<text:s/>Woolcock,<text:s/>2017;<text:s/>OECD,<text:s/>2020),<text:s/>INSPIRED<text:s/>demonstrated<text:s/>that<text:s/>technical<text:s/>assistance<text:s/>has<text:s/>the<text:s/>greatest<text:s/>influence<text:s/>when<text:s/>aligned<text:s/>with<text:s/>high-level<text:s/>policy<text:s/>windows<text:s/>and<text:s/>political<text:s/>decision-making<text:s/>processes.<text:s/>By<text:s/>anchoring<text:s/>its<text:s/>support<text:s/>to<text:s/>the<text:s/>Presidential<text:s/>Working<text:s/>Party<text:s/>on<text:s/>Education<text:s/>Reforms<text:s/>(PWPER),<text:s/>the<text:s/>programme<text:s/>ensured<text:s/>that<text:s/>evidence,<text:s/>policy<text:s/>options,<text:s/>and<text:s/>technical<text:s/>advice<text:s/>were<text:s/>available<text:s/>when<text:s/>key<text:s/>reform<text:s/>decisions<text:s/>were<text:s/>being<text:s/>considered,<text:s/>helping<text:s/>make<text:s/>reforms<text:s/>both<text:s/>technically<text:s/>robust<text:s/>and<text:s/>politically<text:s/>feasible,<text:s/>and<text:s/>increasing<text:s/>the<text:s/>likelihood<text:s/>of<text:s/>their<text:s/>adoption,<text:s/>legislative<text:s/>progression,<text:s/>and<text:s/>implementation.</text:span></text:p>
        </text:list-item>
      </text:list>
      <text:p text:style-name="P215"/>
      <text:p text:style-name="P216"><text:span text:style-name="T216_1">Output<text:s/>2<text:s/>Results</text:span></text:p>
      <text:p text:style-name="P217"><text:span text:style-name="T217_1">Output<text:s/>2<text:s/>achieved<text:s/>an</text:span><text:span text:style-name="T217_2"><text:s/>A+<text:s/>rating</text:span><text:span text:style-name="T217_3">,<text:s/>reflecting<text:s/>strong<text:s/>performance<text:s/>in<text:s/>strengthening<text:s/>the<text:s/>capacity<text:s/>of<text:s/>ECE<text:s/>teachers,<text:s/>school<text:s/>leaders<text:s/>and<text:s/>county<text:s/>ECE<text:s/>systems<text:s/>to<text:s/>improve<text:s/>the<text:s/>quality<text:s/>of<text:s/>ECE<text:s/>delivery<text:s/>in<text:s/></text:span><text:span text:style-name="T217_4">Wajir</text:span><text:span text:style-name="T217_5"><text:s/>and<text:s/>Mandera.<text:s/>The<text:s/>programme<text:s/></text:span><text:span text:style-name="T217_6">met<text:s/>or<text:s/>exceeded<text:s/>all<text:s/></text:span><text:span text:style-name="T217_7">the<text:s/></text:span><text:span text:style-name="T217_8">four<text:s/>output<text:s/>milestones,<text:s/>with<text:s/>three<text:s/>indicators<text:s/>exceeding<text:s/>expectations,<text:s/>including<text:s/>substantial<text:s/>overachievement<text:s/>in<text:s/>the<text:s/>number<text:s/>of<text:s/>teachers,<text:s/>school<text:s/>leaders<text:s/>and<text:s/>county/sub-county<text:s/>ECE<text:s/>officers<text:s/>reached,<text:s/>improved<text:s/>teacher<text:s/>professional</text:span><text:span text:style-name="T217_9"><text:s/></text:span><text:span text:style-name="T217_10">development<text:s/>and<text:s/>instructional</text:span><text:span text:style-name="T217_11"><text:s/></text:span><text:span text:style-name="T217_12">leadership<text:s/>support,<text:s/>and<text:s/>the<text:s/>number<text:s/>of<text:s/>learners<text:s/>benefiting<text:s/>from<text:s/>strengthened<text:s/>ECE<text:s/>provision.<text:s/>Importantly,<text:s/>the<text:s/>results<text:s/>demonstrate<text:s/></text:span><text:span text:style-name="T217_13">both<text:s/>scale<text:s/>and<text:s/>system<text:s/>strengthening,<text:s/>with<text:s/>INSPIRED<text:s/>building<text:s/>capabilities<text:s/>across<text:s/>the<text:s/>ECE<text:s/>delivery<text:s/>chain</text:span><text:span text:style-name="T217_14">,<text:s/></text:span><text:span text:style-name="T217_15">while<text:s/>reaching<text:s/>significantly<text:s/>more<text:s/>learners<text:s/>than<text:s/>planned.</text:span><text:span text:style-name="T217_16"><text:s/></text:span><text:span text:style-name="T217_17">Table<text:s/></text:span><text:span text:style-name="T217_18">2</text:span><text:span text:style-name="T217_19"><text:s/></text:span><text:span text:style-name="T217_20">below<text:s/>summarises<text:s/>performance<text:s/>against<text:s/>each<text:s/>Output<text:s/>2<text:s/>milestone.</text:span></text:p>
      <text:p text:style-name="P218"/>
      <table:table table:style-name="Table5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20">
          <table:table-cell table:style-name="Cell86">
            <text:p text:style-name="P219"><text:span text:style-name="T219_1">Output<text:s/>Title<text:s/></text:span></text:p>
          </table:table-cell>
          <table:table-cell table:style-name="Cell87" table:number-columns-spanned="11">
            <text:p text:style-name="P220"><text:span text:style-name="T220_1">Stronger<text:s/>capacity<text:s/>for<text:s/>teachers,<text:s/>school<text:s/>leaders,<text:s/>and<text:s/>county<text:s/>ECE<text:s/>departments<text:s/>to<text:s/>effectively<text:s/>deliver<text:s/>ECE<text:s/>services<text:s/>in<text:s/></text:span><text:span text:style-name="T220_2">Wajir</text:span><text:span text:style-name="T220_3"><text:s/>and<text:s/>Mandera<text:s/>Counties.</text:span></text:p>
            <text:p text:style-name="P2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88">
            <text:p text:style-name="P222"><text:span text:style-name="T222_1">Output<text:s/>number:<text:s/></text:span></text:p>
          </table:table-cell>
          <table:table-cell table:style-name="Cell89" table:number-columns-spanned="2">
            <text:p text:style-name="P223"><text:span text:style-name="T223_1"><text:s/></text:span><text:span text:style-name="T223_2">2</text:span></text:p>
          </table:table-cell>
          <table:covered-table-cell/>
          <table:table-cell table:style-name="Cell90" table:number-columns-spanned="6">
            <text:p text:style-name="P224"><text:span text:style-name="T224_1">Output<text:s/>Score: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1" table:number-columns-spanned="3">
            <text:p text:style-name="P225"><text:span text:style-name="T225_1">A+</text:span></text:p>
          </table:table-cell>
          <table:covered-table-cell/>
          <table:covered-table-cell/>
        </table:table-row>
        <table:table-row table:style-name="Row22">
          <table:table-cell table:style-name="Cell92">
            <text:p text:style-name="P226"><text:span text:style-name="T226_1">Impact<text:s/>weighting<text:s/>(%):<text:s text:c="2"/></text:span></text:p>
          </table:table-cell>
          <table:table-cell table:style-name="Cell93" table:number-columns-spanned="2">
            <text:p text:style-name="P227"><text:span text:style-name="T227_1">4</text:span><text:span text:style-name="T227_2">5</text:span><text:span text:style-name="T227_3">%</text:span></text:p>
          </table:table-cell>
          <table:covered-table-cell/>
          <table:table-cell table:style-name="Cell94" table:number-columns-spanned="6">
            <text:p text:style-name="P228"><text:span text:style-name="T228_1">Weighting<text:s/>revised<text:s/>since<text:s/>last<text:s/>AR?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5" table:number-columns-spanned="3">
            <text:p text:style-name="P229"><text:span text:style-name="T229_1">No</text:span></text:p>
          </table:table-cell>
          <table:covered-table-cell/>
          <table:covered-table-cell/>
        </table:table-row>
        <table:table-row table:style-name="Row23">
          <table:table-cell table:style-name="Cell96" table:number-columns-spanned="4">
            <text:p text:style-name="P230"><text:span text:style-name="T230_1">Indicator(s)</text:span></text:p>
          </table:table-cell>
          <table:covered-table-cell/>
          <table:covered-table-cell/>
          <table:covered-table-cell/>
          <table:table-cell table:style-name="Cell97" table:number-columns-spanned="2">
            <text:p text:style-name="P231"><text:span text:style-name="T231_1">Milestones</text:span></text:p>
            <text:p text:style-name="P232"><text:span text:style-name="T232_1">for<text:s/>this<text:s/>review<text:s/></text:span></text:p>
          </table:table-cell>
          <table:covered-table-cell/>
          <table:table-cell table:style-name="Cell98" table:number-columns-spanned="6">
            <text:p text:style-name="P233"><text:span text:style-name="T233_1">Progress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99" table:number-columns-spanned="4">
            <text:p text:style-name="P234"><text:span text:style-name="T234_1">2.1</text:span><text:span text:style-name="T234_2"><text:s/></text:span><text:span text:style-name="T234_3">Proportion<text:s/>of<text:s/>ECE<text:s/>teachers<text:s/>recording<text:s/>improved<text:s/>pedagogical<text:s/>skills<text:s/>for<text:s/>teaching<text:s/>pre-literacy,<text:s/>pre-numeracy<text:s/>and<text:s/>socio-emotional<text:s/>skills<text:s/>in<text:s/>the<text:s/>targeted<text:s/>ECE<text:s/>schools<text:s/>across<text:s/></text:span><text:span text:style-name="T234_4">Wajir</text:span><text:span text:style-name="T234_5"><text:s/>and<text:s/>Mandera<text:s/>counties.</text:span></text:p>
          </table:table-cell>
          <table:covered-table-cell/>
          <table:covered-table-cell/>
          <table:covered-table-cell/>
          <table:table-cell table:style-name="Cell100" table:number-columns-spanned="2">
            <text:p text:style-name="P235"><text:span text:style-name="T235_1"><text:s/></text:span></text:p>
            <text:p text:style-name="P236"><text:span text:style-name="T236_1"><text:s text:c="2"/>70%<text:s text:c="3"/></text:span></text:p>
            <text:p text:style-name="P237"/>
            <text:p text:style-name="P238"><text:span text:style-name="T238_1">(Proportion<text:s/>of<text:s/>all<text:s/>ECE<text:s/>teachers<text:s/>targeted<text:s/>by<text:s/>INSPIRED)</text:span></text:p>
          </table:table-cell>
          <table:covered-table-cell/>
          <table:table-cell table:style-name="Cell101" table:number-columns-spanned="6">
            <text:p text:style-name="P239"><text:span text:style-name="T239_1">Met<text:s/>expectation<text:s/>(A)<text:s/></text:span></text:p>
            <text:p text:style-name="P240"><text:span text:style-name="T240_1"><text:s/></text:span></text:p>
            <text:p text:style-name="P241"><text:span text:style-name="T241_1">72%<text:s/>(979<text:s/>teachers)</text:span></text:p>
            <text:p text:style-name="P242"><text:span text:style-name="T242_1"><text:s/></text:span></text:p>
            <text:p text:style-name="P243"><text:span text:style-name="T243_1">Male<text:s/>-<text:s/>65%<text:s/>(640<text:s/>teachers)<text:s/>&amp;<text:s/>Female<text:s/>–<text:s/>35%<text:s/>(339<text:s/>teachers)<text:s/>of<text:s/>the<text:s/>979<text:s/>teachers<text:s/>who<text:s/>recorded<text:s/>improved<text:s/>pedagogical<text:s/>skills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102" table:number-columns-spanned="4">
            <text:p text:style-name="P244"/>
            <text:p text:style-name="P245"><text:span text:style-name="T245_1">2.2<text:s/>Proportion<text:s/>of<text:s/>ECE<text:s/>teachers<text:s/>reporting<text:s/>improved<text:s/>teacher<text:s/>professional<text:s/>development<text:s/>support<text:s/>and<text:s/>improved<text:s/>school<text:s/>leadership<text:s/>instructional<text:s/>support<text:s/>in<text:s/>the<text:s/>targeted<text:s/>ECE<text:s/>schools<text:s/>across<text:s/></text:span><text:span text:style-name="T245_2">Wajir</text:span><text:span text:style-name="T245_3"><text:s/>and<text:s/>Mandera<text:s/>counties.</text:span></text:p>
          </table:table-cell>
          <table:covered-table-cell/>
          <table:covered-table-cell/>
          <table:covered-table-cell/>
          <table:table-cell table:style-name="Cell103" table:number-columns-spanned="2">
            <text:p text:style-name="P246"><text:span text:style-name="T246_1"><text:s/></text:span></text:p>
            <text:p text:style-name="P247"><text:span text:style-name="T247_1"><text:s/></text:span></text:p>
            <text:p text:style-name="P248"><text:span text:style-name="T248_1">5</text:span><text:span text:style-name="T248_2">0%<text:s text:c="7"/></text:span></text:p>
            <text:p text:style-name="P249"/>
            <text:p text:style-name="P250"><text:span text:style-name="T250_1">(Proportion<text:s/>of<text:s/>all<text:s/>ECE<text:s/>teachers<text:s/>targeted<text:s/>by<text:s/></text:span><text:span text:style-name="T250_2">INSPIRED)</text:span><text:span text:style-name="T250_3"><text:s text:c="2"/></text:span><text:span text:style-name="T250_4"><text:s text:c="48"/></text:span></text:p>
          </table:table-cell>
          <table:covered-table-cell/>
          <table:table-cell table:style-name="Cell104" table:number-columns-spanned="6">
            <text:p text:style-name="P251"/>
            <text:p text:style-name="P252"><text:span text:style-name="T252_1">Exceeded<text:s/>expectation<text:s/>(A+)<text:s/></text:span></text:p>
            <text:p text:style-name="P253"><text:span text:style-name="T253_1"><text:s/></text:span></text:p>
            <text:p text:style-name="P254"><text:span text:style-name="T254_1">68%<text:s/>(925<text:s/>teachers)</text:span></text:p>
            <text:p text:style-name="P255"><text:span text:style-name="T255_1"><text:s/></text:span></text:p>
            <text:p text:style-name="P256"><text:span text:style-name="T256_1">(Male<text:s/>–<text:s/>65%<text:s/>(604<text:s/>teachers)<text:s/>&amp;<text:s/>Female<text:s/>–<text:s/>35%<text:s/>(321<text:s/>teachers)<text:s/>of<text:s/>the<text:s/>925<text:s/>teachers<text:s/>who<text:s/>reported<text:s/>improved<text:s/>TPD<text:s/>support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105" table:number-columns-spanned="4">
            <text:p text:style-name="P257"><text:span text:style-name="T257_1">2.3<text:s/>Number<text:s/>of<text:s/>ECE<text:s/>teachers,<text:s/>school<text:s/>leaders</text:span><text:span text:style-name="T257_2">,<text:s/>county<text:s/>ECE<text:s/>directors,</text:span><text:span text:style-name="T257_3"><text:s/></text:span><text:span text:style-name="T257_4">&amp;<text:s/>the<text:s/></text:span><text:span text:style-name="T257_5">sub</text:span><text:span text:style-name="T257_6">-</text:span><text:span text:style-name="T257_7">county<text:s/>ECE<text:s/></text:span><text:span text:style-name="T257_8">coordinators<text:s/></text:span><text:span text:style-name="T257_9">trained<text:s/>or<text:s/>coached<text:s/>(with<text:s/>support<text:s/>of<text:s/>INSPIRED<text:s/>programme)<text:s/>to<text:s/>improve<text:s/>their<text:s/>professional<text:s/>&amp;<text:s/>technical<text:s/>capabilities.</text:span></text:p>
            <text:p text:style-name="P258"><text:span text:style-name="T258_1"><text:s/></text:span></text:p>
          </table:table-cell>
          <table:covered-table-cell/>
          <table:covered-table-cell/>
          <table:covered-table-cell/>
          <table:table-cell table:style-name="Cell106" table:number-columns-spanned="2">
            <text:p text:style-name="P259"><text:span text:style-name="T259_1"><text:s/>1,586<text:s text:c="50"/></text:span></text:p>
            <text:p text:style-name="P260"><text:span text:style-name="T260_1"><text:s/></text:span></text:p>
            <text:p text:style-name="P261"><text:span text:style-name="T261_1">(950<text:s/>teachers,<text:s/>570<text:s/>school<text:s/>leaders,<text:s/>66<text:s/>sub-county<text:s/>staff)</text:span></text:p>
          </table:table-cell>
          <table:covered-table-cell/>
          <table:table-cell table:style-name="Cell107" table:number-columns-spanned="6">
            <text:p text:style-name="P262"><text:span text:style-name="T262_1">Exceeded<text:s/>expectation</text:span><text:span text:style-name="T262_2"><text:s/></text:span><text:span text:style-name="T262_3">(A+)</text:span></text:p>
            <text:p text:style-name="P263"/>
            <text:p text:style-name="P264"><text:span text:style-name="T264_1">2,083</text:span></text:p>
            <text:p text:style-name="P265"/>
            <text:p text:style-name="P266"><text:span text:style-name="T266_1">Teachers<text:s/>1,360<text:s/>(M;<text:s/>894,<text:s/>F;<text:s/>466)<text:s/>including<text:s/>54<text:s/>with<text:s/>disability<text:s/>(M;<text:s/>42<text:s/>&amp;<text:s/>F;<text:s/>12).<text:s/></text:span></text:p>
            <text:p text:style-name="P267"><text:span text:style-name="T267_1">School<text:s/>leaders<text:s/>639<text:s/>(M;<text:s/>591,<text:s/>F;<text:s/>48)</text:span></text:p>
            <text:p text:style-name="P268"><text:span text:style-name="T268_1">Subc</text:span><text:span text:style-name="T268_2">ounty<text:s/>staff<text:s/>84<text:s/>(M;<text:s/>64,<text:s/>F;<text:s/>20</text:span><text:span text:style-name="T268_3">)</text:span><text:span text:style-name="T268_4"><text:s/></text:span><text:span text:style-name="T268_5">including</text:span><text:span text:style-name="T268_6"><text:s/>4<text:s/>with<text:s/>disability<text:s/>(M;<text:s/>3<text:s/>and<text:s/>F;<text:s/>1)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108" table:number-columns-spanned="4">
            <text:p text:style-name="P269"><text:span text:style-name="T269_1">2.4<text:s/>Number<text:s/>of<text:s/>learners<text:s/>enrolled<text:s/>in<text:s/>ECE<text:s/>centres<text:s/>directly<text:s/>benefiting<text:s/>from<text:s/>INSPIRED<text:s/>interventions<text:s/>in<text:s/></text:span><text:span text:style-name="T269_2">Wajir</text:span><text:span text:style-name="T269_3"><text:s/>and<text:s/>Mandera.</text:span></text:p>
          </table:table-cell>
          <table:covered-table-cell/>
          <table:covered-table-cell/>
          <table:covered-table-cell/>
          <table:table-cell table:style-name="Cell109" table:number-columns-spanned="2">
            <text:p text:style-name="P270"/>
            <text:p text:style-name="P271"/>
            <text:p text:style-name="P272"><text:span text:style-name="T272_1">75,000</text:span></text:p>
          </table:table-cell>
          <table:covered-table-cell/>
          <table:table-cell table:style-name="Cell110" table:number-columns-spanned="6">
            <text:p text:style-name="P273"><text:span text:style-name="T273_1">Exceeded<text:s/>expectation<text:s/></text:span><text:span text:style-name="T273_2">(A+)</text:span><text:span text:style-name="T273_3"><text:s/></text:span></text:p>
            <text:p text:style-name="P274"/>
            <text:p text:style-name="P275"><text:span text:style-name="T275_1">94,580<text:s/>(M;<text:s/></text:span><text:span text:style-name="T275_2">52,041,<text:s/>F;41,997)<text:s/>and<text:s/>542<text:s/>with<text:s/>disability<text:s/>(M;<text:s/>330,<text:s/>F;<text:s/>212).</text:span></text:p>
            <text:p text:style-name="P27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11">
            <text:p text:style-name="P277"/>
          </table:table-cell>
          <table:table-cell table:style-name="Cell112">
            <text:p text:style-name="P278"/>
          </table:table-cell>
          <table:table-cell table:style-name="Cell113">
            <text:p text:style-name="P279"/>
          </table:table-cell>
          <table:table-cell table:style-name="Cell114">
            <text:p text:style-name="P280"/>
          </table:table-cell>
          <table:table-cell table:style-name="Cell115">
            <text:p text:style-name="P281"/>
          </table:table-cell>
          <table:table-cell table:style-name="Cell116">
            <text:p text:style-name="P282"/>
          </table:table-cell>
          <table:table-cell table:style-name="Cell117">
            <text:p text:style-name="P283"/>
          </table:table-cell>
          <table:table-cell table:style-name="Cell118">
            <text:p text:style-name="P284"/>
          </table:table-cell>
          <table:table-cell table:style-name="Cell119">
            <text:p text:style-name="P285"/>
          </table:table-cell>
          <table:table-cell table:style-name="Cell120">
            <text:p text:style-name="P286"/>
          </table:table-cell>
          <table:table-cell table:style-name="Cell121">
            <text:p text:style-name="P287"/>
          </table:table-cell>
        </table:table-row>
      </table:table>
      <text:p text:style-name="P288"><text:span text:style-name="T288_1">Briefly<text:s/>describe<text:s/>the<text:s/>output’s<text:s/>activities<text:s/>and<text:s/>provide<text:s/>supporting<text:s/>narrative<text:s/>for<text:s/>the<text:s/>score</text:span><text:span text:style-name="T288_2">.</text:span></text:p>
      <text:p text:style-name="P289"><text:span text:style-name="T289_1"><text:s/></text:span><text:span text:style-name="T289_2">The<text:s/>results<text:s/>demonstrate<text:s/>that<text:s/>increased<text:s/>reach<text:s/>was<text:s/>accompanied<text:s/>by<text:s/>measurable<text:s/>improvements<text:s/>in<text:s/>teaching<text:s/>practice<text:s/>and<text:s/>the<text:s/>institutionalisation<text:s/>of<text:s/>county-led<text:s/>instructional<text:s/>support.<text:s/>INSPIRED<text:s/>made<text:s/>a<text:s/>significant<text:s/>contribution<text:s/>to<text:s/></text:span><text:span text:style-name="T289_3">improving<text:s/>the<text:s/>quality,<text:s/>access<text:s/>and<text:s/>sustainability<text:s/>of<text:s/>ECE<text:s/>services<text:s/>in<text:s/></text:span><text:span text:style-name="T289_4">Wajir</text:span><text:span text:style-name="T289_5"><text:s/>and<text:s/>Mandera</text:span><text:span text:style-name="T289_6">,</text:span><text:span text:style-name="T289_7"><text:s/>by<text:s/>strengthening<text:s/>teacher<text:s/>practice,<text:s/>embedding<text:s/>continuous<text:s/>professional<text:s/>development<text:s/>within<text:s/></text:span><text:span text:style-name="T289_8">the<text:s/></text:span><text:span text:style-name="T289_9">county<text:s/>systems,<text:s/>and<text:s/>supporting<text:s/>county<text:s/>governments<text:s/>to<text:s/></text:span><text:span text:style-name="T289_10">institutionalise</text:span><text:span text:style-name="T289_11"><text:s/>school-based<text:s/>instructional<text:s/>support.</text:span><text:span text:style-name="T289_12"><text:s/></text:span></text:p>
      <text:p text:style-name="P290"/>
      <text:p text:style-name="P291"><text:span text:style-name="T291_1">The<text:s/></text:span><text:span text:style-name="T291_2">programme</text:span><text:span text:style-name="T291_3"><text:s/></text:span><text:span text:style-name="T291_4">results</text:span><text:span text:style-name="T291_5"><text:s/></text:span><text:span text:style-name="T291_6">revealed</text:span><text:span text:style-name="T291_7"><text:s/>that<text:s/></text:span><text:span text:style-name="T291_8">72%<text:s/>of<text:s/>the<text:s/>targeted<text:s/>ECE<text:s/>teachers<text:s/>improved<text:s/>their<text:s/>pedagogical<text:s/>competencies,<text:s/>with<text:s/>teacher<text:s/>competency<text:s/>scores<text:s/>increasing<text:s/>from<text:s/></text:span><text:span text:style-name="T291_9">2.2<text:s/>(“Developing”)<text:s/>at<text:s/>baseline<text:s/>in<text:s/>January<text:s/>2025<text:s/>to<text:s/>3.0<text:s/>(“Proficiency”)<text:s/>in<text:s/>March<text:s/>2026.<text:s/>Similarly,<text:s/>the<text:s/>recent<text:s/>independent<text:s/>evaluation<text:s/>found<text:s/>that<text:s/>81.7%<text:s/>of<text:s/>the<text:s/>observed<text:s/>lessons<text:s/>adopted<text:s/>child-</text:span><text:span text:style-name="T291_10">centred</text:span><text:span text:style-name="T291_11"><text:s/>pedagogy<text:s/>and<text:s/>63.3%<text:s/>demonstrated<text:s/>high<text:s/>learner<text:s/>engagement<text:s/>(RHA,<text:s/>2026)</text:span><text:span text:style-name="T291_12"><text:note text:note-class="footnote"><text:note-citation/><text:note-body><text:p text:style-name="P292"><text:span text:style-name="T292_1"><text:s/></text:span><text:span text:style-name="T292_2">Research<text:s/>Hub<text:s/>Africa<text:s/>(2026).<text:s/>Independent<text:s/>Implementation<text:s/>Research<text:s/>Study<text:s/>of<text:s/>the<text:s/>INSPIRED<text:s/>Programme:<text:s/>Performance<text:s/>Evaluation<text:s/>Report.<text:s/>Nairobi.<text:s/></text:span></text:p></text:note-body></text:note></text:span><text:span text:style-name="T292_3">.<text:s/></text:span><text:span text:style-name="T292_4">These<text:s/>results<text:s/>are<text:s/>particularly<text:s/>significant<text:s/>because<text:s/>global<text:s/>evidence<text:s/>identifies<text:s/>teaching<text:s/>quality,<text:s/>structured<text:s/>pedagogy<text:s/>and<text:s/>continuous<text:s/>teacher<text:s/>coaching<text:s/>as<text:s/>among<text:s/>the<text:s/>most<text:s/>effective<text:s/>and<text:s/>cost-effective<text:s/>approaches<text:s/>to<text:s/>improving<text:s/>foundational<text:s/>learning<text:s/></text:span><text:span text:style-name="T292_5">(World<text:s/>Bank,<text:s/>2018</text:span><text:span text:style-name="T292_6"><text:note text:note-class="footnote"><text:note-citation/><text:note-body><text:p text:style-name="P293"><text:span text:style-name="T293_1"><text:s/></text:span><text:span text:style-name="T293_2">World<text:s/>Bank.<text:s/>(2018).<text:s/></text:span><text:span text:style-name="T293_3">World<text:s/>Development<text:s/>Report<text:s/>2018:<text:s/>Learning<text:s/>to<text:s/>Realize<text:s/>Education's<text:s/>Promise.</text:span><text:span text:style-name="T293_4"><text:s/></text:span><text:span text:style-name="T293_5">Washington<text:s/>DC.<text:s/></text:span></text:p></text:note-body></text:note></text:span><text:span text:style-name="T293_6">;<text:s/>UNESCO,<text:s/>2024</text:span><text:span text:style-name="T293_7"><text:note text:note-class="footnote"><text:note-citation/><text:note-body><text:p text:style-name="P294"><text:span text:style-name="T294_1"><text:s/></text:span><text:span text:style-name="T294_2">UNESCO.<text:s/>(2024).<text:s/></text:span><text:span text:style-name="T294_3">Global<text:s/>Education<text:s/>Monitoring<text:s/>Report<text:s/>2024/25:<text:s/>Leadership<text:s/>in<text:s/>Education<text:s/>–<text:s/>Lead<text:s/>for<text:s/>Learning.</text:span><text:span text:style-name="T294_4"><text:s/>Paris:<text:s/>UNESCO.</text:span></text:p></text:note-body></text:note></text:span><text:span text:style-name="T294_5">)</text:span><text:span text:style-name="T294_6">.</text:span><text:span text:style-name="T294_7"><text:s/></text:span><text:span text:style-name="T294_8">INSPIRED<text:s/>has<text:s/>therefore<text:s/>made<text:s/>an<text:s/>important<text:s/>contribution<text:s/>to<text:s/>addressing<text:s/>one<text:s/>of<text:s/>the<text:s/>most<text:s/>significant<text:s/>constraints<text:s/>to<text:s/>improved<text:s/>learning<text:s/>outcomes<text:s/>in<text:s/>Kenya's<text:s/>ASAL<text:s/>counties.</text:span></text:p>
      <text:p text:style-name="P295"/>
      <text:p text:style-name="P296"><text:span text:style-name="T296_1">The<text:s/>convergence<text:s/>of<text:s/>programme<text:s/>monitoring,<text:s/>teacher<text:s/>competency<text:s/>assessment<text:s/>and<text:s/>independent<text:s/>classroom<text:s/>observation<text:s/>strengthens<text:s/>confidence<text:s/>that<text:s/>the<text:s/>reported<text:s/>gains<text:s/>reflect<text:s/>changes<text:s/>in<text:s/>teaching<text:s/>practice<text:s/>rather<text:s/>than<text:s/>training<text:s/>participation<text:s/>alone.<text:s/>While<text:s/>these<text:s/>findings<text:s/>do<text:s/>not<text:s/>establish<text:s/>causal<text:s/>effects<text:s/>on<text:s/>learner<text:s/>outcomes,<text:s/>the<text:s/>consistency<text:s/>of<text:s/>evidence<text:s/>across<text:s/>multiple<text:s/>sources<text:s/>provides<text:s/>credible<text:s/>evidence<text:s/>that<text:s/>INSPIRED<text:s/>is<text:s/>strengthening<text:s/>an<text:s/>important<text:s/>intermediate<text:s/>pathway<text:s/>in<text:s/>its<text:s/>Theory<text:s/>of<text:s/>Change:<text:s/>improved<text:s/>instructional<text:s/>practice<text:s/>supported<text:s/>by<text:s/>stronger<text:s/>county<text:s/>systems.</text:span><text:span text:style-name="T296_2"><text:s/></text:span></text:p>
      <text:p text:style-name="P297"/>
      <text:p text:style-name="P298"><text:span text:style-name="T298_1">A</text:span><text:span text:style-name="T298_2">nother<text:s/></text:span><text:span text:style-name="T298_3">achievement<text:s/>was<text:s/>the<text:s/>institutionalisation<text:s/>of<text:s/></text:span><text:span text:style-name="T298_4">the<text:s/></text:span><text:span text:style-name="T298_5">county-led<text:s/>teacher<text:s/>professional<text:s/>development<text:s/>and<text:s/></text:span><text:span text:style-name="T298_6">the<text:s/></text:span><text:span text:style-name="T298_7">instructional-support<text:s/>systems.<text:s/></text:span><text:span text:style-name="T298_8">Wajir</text:span><text:span text:style-name="T298_9"><text:s/>and<text:s/>Mandera<text:s/>are<text:s/>now<text:s/>independently<text:s/>delivering<text:s/>structured<text:s/>school-based<text:s/>TPD,<text:s/>coaching,<text:s/>classroom<text:s/>observation,<text:s/>instructional<text:s/>leadership<text:s/>and<text:s/>quality<text:s/>assurance<text:s/>through<text:s/></text:span><text:span text:style-name="T298_10">their<text:s/></text:span><text:span text:style-name="T298_11">county<text:s/>structures,<text:s/>shifting<text:s/>from<text:s/>externally<text:s/>supported<text:s/>interventions<text:s/>towards<text:s/>locally<text:s/>owned<text:s/>delivery<text:s/>and<text:s/>increasing<text:s/>the<text:s/>prospects<text:s/>for<text:s/>sustainability<text:s/>and<text:s/>scale<text:s/>beyond<text:s/>programme<text:s/>closure.</text:span><text:span text:style-name="T298_12"><text:s/></text:span><text:span text:style-name="T298_13">This<text:s/>is<text:s/>consistent<text:s/>with<text:s/></text:span><text:span text:style-name="T298_14">the<text:s/></text:span><text:span text:style-name="T298_15">international<text:s/>evidence<text:s/>emphasising<text:s/>that<text:s/>effective<text:s/>ECE<text:s/>systems<text:s/>require<text:s/>not<text:s/>only<text:s/>capable<text:s/>teachers,<text:s/>but<text:s/>also<text:s/>strong<text:s/>management,<text:s/>leadership,<text:s/>monitoring<text:s/>and<text:s/>continuous<text:s/>professional<text:s/>support,<text:s/>and<text:s/>that<text:s/>well-designed<text:s/>school-<text:s/>and<text:s/>cluster-based<text:s/>TPD<text:s/>can<text:s/>provide<text:s/>a<text:s/>scalable<text:s/>mechanism<text:s/>for<text:s/>sustained<text:s/>improvement<text:s/>in<text:s/>teacher<text:s/>practice</text:span><text:span text:style-name="T298_16"><text:note text:note-class="footnote"><text:note-citation/><text:note-body><text:p text:style-name="P299"><text:span text:style-name="T299_1"><text:s/></text:span><text:span text:style-name="T299_2">World<text:s/>Bank<text:s/>(2022).<text:s/>Structuring<text:s/>and<text:s/>Supporting<text:s/>School-<text:s/>and<text:s/>Cluster-Based<text:s/>Continuous<text:s/>Teacher<text:s/>Professional<text:s/>Development:<text:s/>Technical<text:s/>Guidance<text:s/>Note.<text:s/>Coach<text:s/>Series.<text:s/>Washington,<text:s/>DC:<text:s/>World<text:s/>Bank.</text:span></text:p></text:note-body></text:note></text:span><text:span text:style-name="T299_3">.</text:span></text:p>
      <text:p text:style-name="P300"/>
      <text:p text:style-name="P301"><text:span text:style-name="T301_1">INSPIRED<text:s/>also<text:s/>contributed<text:s/>to<text:s/>more<text:s/>equitable<text:s/>access<text:s/>to<text:s/>ECE,<text:s/>with<text:s/>enrolment<text:s/>in<text:s/>supported<text:s/>centres<text:s/>reaching<text:s/>94,580<text:s/>learners,<text:s/>exceeding<text:s/>the<text:s/>programme<text:s/></text:span><text:span text:style-name="T301_2">milestone</text:span><text:span text:style-name="T301_3">.<text:s/>This<text:s/>was<text:s/>supported<text:s/>by<text:s/>stronger<text:s/>teaching<text:s/>quality,<text:s/>county-led<text:s/>community<text:s/>mobilisation<text:s/>and<text:s/>monitoring,<text:s/>and<text:s/>continued<text:s/>county<text:s/>investment.<text:s/>Inclusion<text:s/></text:span><text:span text:style-name="T301_4">was<text:s/>strengthened<text:s/>through<text:s/>support<text:s/>to<text:s/>five<text:s/>Special<text:s/>Needs<text:s/>Education<text:s/>schools,<text:s/>disability-inclusive<text:s/>teaching<text:s/>practices<text:s/>and<text:s/>improved<text:s/>identification<text:s/>and<text:s/>referral<text:s/>systems</text:span><text:span text:style-name="T301_5">,<text:s/></text:span><text:span text:style-name="T301_6">an<text:s/>important<text:s/>system-strengthening<text:s/>priority<text:s/>given<text:s/>global<text:s/>evidence<text:s/>that<text:s/>children<text:s/>with<text:s/>disabilities<text:s/>continue<text:s/>to<text:s/>face<text:s/>significant<text:s/>barriers<text:s/>to<text:s/>participation<text:s/>and<text:s/>learning<text:s/>and<text:s/>require<text:s/>inclusive<text:s/>services,<text:s/>capable<text:s/>frontline<text:s/>staff<text:s/>and<text:s/>responsive<text:s/>education<text:s/>systems</text:span><text:span text:style-name="T301_7"><text:note text:note-class="footnote"><text:note-citation/><text:note-body><text:p text:style-name="P302"><text:span text:style-name="T302_1"><text:s/></text:span><text:span text:style-name="T302_2">UNICEF<text:s/>Innocenti<text:s/>–<text:s/>Global<text:s/>Office<text:s/>of<text:s/>Research<text:s/>and<text:s/>Foresight<text:s/>(2026).<text:s/>Learning<text:s/>is<text:s/>For<text:s/>Everyone:<text:s/>Global<text:s/>Report<text:s/>–<text:s/>Paving<text:s/>the<text:s/>Pathway<text:s/>for<text:s/>Inclusive<text:s/>Education<text:s/>for<text:s/>Children<text:s/>with<text:s/>Disabilities.<text:s/>Florence:<text:s/>UNICEF<text:s/>Innocenti.</text:span></text:p></text:note-body></text:note></text:span><text:span text:style-name="T302_3">.</text:span><text:span text:style-name="T302_4"><text:s/></text:span><text:span text:style-name="T302_5">The<text:s/></text:span><text:span text:style-name="T302_6">Duksi</text:span><text:span text:style-name="T302_7">/Madrassa</text:span><text:span text:style-name="T302_8">,<text:s/></text:span><text:span text:style-name="T302_9">ECE<text:s/>integration<text:s/>pilot<text:s/>further<text:s/>strengthened<text:s/>pathways<text:s/>into<text:s/>formal<text:s/>early<text:s/>learning<text:s/>while<text:s/>generating<text:s/>evidence<text:s/>to<text:s/>inform<text:s/>the<text:s/>emerging<text:s/>National<text:s/></text:span><text:span text:style-name="T302_10">Duksi</text:span><text:span text:style-name="T302_11">/Madrassa</text:span><text:span text:style-name="T302_12"><text:s/></text:span><text:span text:style-name="T302_13">–</text:span><text:span text:style-name="T302_14"><text:s/></text:span><text:span text:style-name="T302_15">ECE<text:s/>Integration<text:s/>Policy<text:s/>Framework</text:span><text:span text:style-name="T302_16"><text:note text:note-class="footnote"><text:note-citation/><text:note-body><text:p text:style-name="P303"><text:span text:style-name="T303_1"><text:s/></text:span><text:span text:style-name="T303_2">During<text:s/>the<text:s/>2026<text:s/>Madaraka<text:s/>Day<text:s/>celebrations<text:s/>in<text:s/></text:span><text:span text:style-name="T303_3">Wajir</text:span><text:span text:style-name="T303_4">,<text:s/>the<text:s/>President<text:s/>specifically<text:s/>directed<text:s/>the<text:s/>Ministry<text:s/>of<text:s/>Education<text:s/>to<text:s/>work<text:s/>with<text:s/>the<text:s/>key<text:s/>stakeholders<text:s/>to<text:s/>fast-track<text:s/>the<text:s/>finalisation<text:s/>of<text:s/>the<text:s/>reforms<text:s/>relating<text:s/>to<text:s/>the<text:s/>integration<text:s/>of<text:s/>the<text:s/></text:span><text:span text:style-name="T303_5">Duksi</text:span><text:span text:style-name="T303_6">,<text:s/>Madrassa,<text:s/>and<text:s/>pastoral<text:s/>education<text:s/>into<text:s/>the<text:s/>formal<text:s/>education<text:s/>system.</text:span></text:p></text:note-body></text:note></text:span><text:span text:style-name="T303_7">.</text:span></text:p>
      <text:p text:style-name="P304"/>
      <text:p text:style-name="P305"><text:span text:style-name="T305_1">In<text:s/>addition,<text:s/>the<text:s/>programme</text:span><text:span text:style-name="T305_2"><text:s/>strengthened<text:s/></text:span><text:span text:style-name="T305_3">the<text:s/></text:span><text:span text:style-name="T305_4">county<text:s/>ECE<text:s/>workforce<text:s/>planning<text:s/>and<text:s/>management,<text:s/>an<text:s/>important<text:s/>constraint<text:s/>to<text:s/>sustainable<text:s/></text:span><text:span text:style-name="T305_5">ECE<text:s/></text:span><text:span text:style-name="T305_6">service<text:s/>delivery.<text:s/>The<text:s/>higher<text:s/>proportion<text:s/>of<text:s/>male<text:s/>teachers<text:s/>reached<text:s/>reflected<text:s/></text:span><text:span text:style-name="T305_7">the<text:s/></text:span><text:span text:style-name="T305_8">longstanding<text:s/>workforce<text:s/>characteristics<text:s/>in<text:s/></text:span><text:span text:style-name="T305_9">Wajir</text:span><text:span text:style-name="T305_10"><text:s/>and<text:s/>Mandera<text:s/>rather<text:s/>than<text:s/>programme<text:s/>targeting.<text:s/>In<text:s/>response,<text:s/>INSPIRED<text:s/>supported<text:s/>CECMs<text:s/>for<text:s/>Education,<text:s/>Chief<text:s/>Officers,<text:s/>County<text:s/>ECE<text:s/>Directors<text:s/>and<text:s/>technical<text:s/>officers<text:s/>to<text:s/>use<text:s/>workforce<text:s/>and<text:s/>education<text:s/>data<text:s/>to<text:s/>inform<text:s/>teacher<text:s/>recruitment,<text:s/>deployment,<text:s/>budgeting<text:s/>and<text:s/>performance<text:s/>management.<text:s/>While<text:s/>recruitment<text:s/>decisions<text:s/>remain<text:s/>the<text:s/>statutory<text:s/>responsibility<text:s/>of<text:s/></text:span><text:span text:style-name="T305_11">the<text:s/></text:span><text:span text:style-name="T305_12">County<text:s/>Public<text:s/>Service<text:s/>Boards,<text:s/>programme<text:s/>evidence<text:s/>and<text:s/>technical<text:s/>engagement<text:s/>informed<text:s/></text:span><text:span text:style-name="T305_13">the<text:s/></text:span><text:span text:style-name="T305_14">wider<text:s/>county<text:s/>efforts<text:s/>to<text:s/>strengthen<text:s/>the<text:s/>ECE<text:s/>workforce,<text:s/>including<text:s/>recruitment<text:s/>and<text:s/>deployment<text:s/>of<text:s/></text:span><text:span text:style-name="T305_15">the<text:s/></text:span><text:span text:style-name="T305_16">integrated<text:s/></text:span><text:span text:style-name="T305_17">Duksi</text:span><text:span text:style-name="T305_18"><text:s/></text:span><text:span text:style-name="T305_19">–</text:span><text:span text:style-name="T305_20"><text:s/></text:span><text:span text:style-name="T305_21">ECE<text:s/>teachers<text:s/>and<text:s/></text:span><text:span text:style-name="T305_22">the<text:s/>recruitment<text:s/>of<text:s/>the<text:s/></text:span><text:span text:style-name="T305_23">100<text:s/>additional<text:s/>ECE<text:s/>teachers<text:s/>in<text:s/></text:span><text:span text:style-name="T305_24">Wajir</text:span><text:span text:style-name="T305_25">,<text:s/>whom<text:s/></text:span><text:span text:style-name="T305_26">the<text:s/>programme<text:s/></text:span><text:span text:style-name="T305_27">will<text:s/>induct<text:s/>and<text:s/>train<text:s/>before<text:s/>deployment.</text:span></text:p>
      <text:p text:style-name="P306"/>
      <text:p text:style-name="P307"><text:span text:style-name="T307_1">Collectively,<text:s/>these<text:s/>interventions<text:s/>strengthened<text:s/>county<text:s/>government<text:s/>capacity<text:s/>to<text:s/>plan,<text:s/>manage<text:s/>and<text:s/>sustain<text:s/>quality<text:s/>ECE<text:s/>delivery<text:s/>beyond<text:s/>programme<text:s/>closure.<text:s/>INSPIRED’s<text:s/>systems-strengthening<text:s/>support<text:s/>extended<text:s/>from<text:s/>county<text:s/>executive<text:s/>and<text:s/>technical<text:s/>leadership<text:s/>through<text:s/>county<text:s/>ECE<text:s/>and<text:s/>quality-assurance<text:s/>structures,<text:s/>to<text:s/>sub-county<text:s/>ECE<text:s/>coordination<text:s/>and<text:s/>front-line<text:s/>ECE<text:s/>teacher<text:s/>instructional<text:s/>support,<text:s/>embedding<text:s/>capability<text:s/>across<text:s/>the<text:s/>ECE<text:s/>policy-to-delivery<text:s/>chain<text:s/>in<text:s/></text:span><text:span text:style-name="T307_2">Wajir</text:span><text:span text:style-name="T307_3"><text:s/>and<text:s/>Mandera<text:s/>(see<text:s/>Annex<text:s/>1<text:s/>for<text:s/>more<text:s/>detailed<text:s/>information).</text:span></text:p>
      <text:p text:style-name="P308"/>
      <text:p text:style-name="P309"><text:span text:style-name="T309_1">LESSONS<text:s/>LEARNT<text:s/>THIS<text:s/>YEAR:<text:s/></text:span></text:p>
      <text:list text:style-name="LS13" xml:id="list11">
        <text:list-item>
          <text:p text:style-name="P310"><text:span text:style-name="T310_1">Local<text:s/>Materials<text:s/>Strengthen<text:s/>ECE<text:s/>Quality:</text:span><text:span text:style-name="T310_2"><text:s/></text:span><text:span text:style-name="T310_3">Consistent<text:s/>with<text:s/>global<text:s/>evidence<text:s/>that<text:s/>young<text:s/>children<text:s/>learn<text:s/>most<text:s/>effectively<text:s/>through<text:s/>play-based,<text:s/>culturally<text:s/>relevant,<text:s/>and<text:s/>contextually<text:s/>appropriate<text:s/>learning<text:s/>experiences<text:s/>(UNICEF,<text:s/>2019</text:span><text:span text:style-name="T310_4"><text:note text:note-class="footnote"><text:note-citation/><text:note-body><text:p text:style-name="P311"><text:span text:style-name="T311_1"><text:s/>UNICEF.<text:s/>(2019).<text:s/>A<text:s/>World<text:s/>Ready<text:s/>to<text:s/>Learn:<text:s/>Prioritizing<text:s/>Quality<text:s/>Early<text:s/>Childhood<text:s/>Education.</text:span></text:p></text:note-body></text:note></text:span><text:span text:style-name="T311_2">;<text:s/>UNESCO,<text:s/>2024</text:span><text:span text:style-name="T311_3"><text:note text:note-class="footnote"><text:note-citation/><text:note-body><text:p text:style-name="P312"><text:span text:style-name="T312_1"><text:s/>UNESCO.<text:s/>(2024).<text:s/>Global<text:s/>Education<text:s/>Monitoring<text:s/>Report<text:s/>2024/25:<text:s/>Leadership<text:s/>in<text:s/>Education.</text:span></text:p></text:note-body></text:note></text:span><text:span text:style-name="T312_2">;<text:s/>World<text:s/>Bank,<text:s/>2018</text:span><text:span text:style-name="T312_3"><text:note text:note-class="footnote"><text:note-citation/><text:note-body><text:p text:style-name="P313"><text:span text:style-name="T313_1"><text:s/>World<text:s/>Bank.<text:s/>(2018).<text:s/>World<text:s/>Development<text:s/>Report<text:s/>2018:<text:s/>Learning<text:s/>to<text:s/>Realize<text:s/>Education's<text:s/>Promise.</text:span></text:p></text:note-body></text:note></text:span><text:span text:style-name="T313_2">),<text:s/>INSPIRED's<text:s/>experience<text:s/>demonstrates<text:s/>that<text:s/>low-cost,<text:s/>locally<text:s/>developed<text:s/>teaching<text:s/>and<text:s/>learning<text:s/>materials<text:s/>can<text:s/>be<text:s/>as<text:s/>effective<text:s/>as<text:s/></text:span><text:span text:style-name="T313_3">the<text:s/></text:span><text:span text:style-name="T313_4">externally<text:s/>supplied<text:s/>resources<text:s/>while<text:s/>offering<text:s/>greater<text:s/>sustainability<text:s/>and<text:s/>contextual<text:s/>relevance.<text:s/>By<text:s/>integrating<text:s/>play-based,<text:s/>age-appropriate<text:s/>materials<text:s/>drawn<text:s/>from<text:s/></text:span><text:span text:style-name="T313_5">the<text:s/></text:span><text:span text:style-name="T313_6">children's<text:s/>own<text:s/>cultural<text:s/>and<text:s/>community<text:s/>environments,<text:s/>classrooms<text:s/>became<text:s/>more<text:s/>engaging<text:s/>and<text:s/>interactive.<text:s/>Independent<text:s/>implementation<text:s/>research<text:s/>found<text:s/>that<text:s/>93.9%<text:s/>of<text:s/></text:span><text:span text:style-name="T313_7">the<text:s/></text:span><text:span text:style-name="T313_8">observed<text:s/>lessons<text:s/></text:span><text:span text:style-name="T313_9">in<text:s/></text:span><text:span text:style-name="T313_10">Wajir</text:span><text:span text:style-name="T313_11"><text:s/>and<text:s/>Mandera<text:s/></text:span><text:span text:style-name="T313_12">displayed<text:s/></text:span><text:span text:style-name="T313_13">age-appropriate<text:s/>and<text:s/>locally</text:span><text:span text:style-name="T313_14">-</text:span><text:span text:style-name="T313_15">developed</text:span><text:span text:style-name="T313_16"><text:s/></text:span><text:span text:style-name="T313_17">teaching<text:s/>and<text:s/>learning<text:s/>materials</text:span><text:span text:style-name="T313_18">,</text:span><text:span text:style-name="T313_19"><text:s/>and<text:s/>more<text:s/>than<text:s/>half<text:s/>used<text:s/>them<text:s/>interactively<text:s/>to<text:s/>support<text:s/>learner<text:s/>participation<text:s/>and<text:s/>engagement<text:s/>(RHA,<text:s/>2026</text:span><text:span text:style-name="T313_20"><text:note text:note-class="footnote"><text:note-citation/><text:note-body><text:p text:style-name="P314"><text:span text:style-name="T314_1"><text:s/>Research<text:s/>Hub<text:s/>Africa<text:s/>(RHA).<text:s/>(2026).<text:s/>Independent<text:s/>Implementation<text:s/>Research<text:s/>Study<text:s/>of<text:s/>the<text:s/>INSPIRED<text:s/>Programme:<text:s/>Performance<text:s/>Evaluation<text:s/>Report.</text:span></text:p><text:p text:style-name="P315"/></text:note-body></text:note></text:span><text:span text:style-name="T315_1">).<text:s/></text:span></text:p>
        </text:list-item>
      </text:list>
      <text:p text:style-name="P316"/>
      <text:p text:style-name="P317"><text:span text:style-name="T317_1">PRIORITIES<text:s/>FOR<text:s/>THE<text:s/>REMAINING<text:s/>PERIOD:<text:s/></text:span></text:p>
      <text:list text:style-name="LS12" xml:id="list12">
        <text:list-item>
          <text:p text:style-name="P318"><text:span text:style-name="T318_1">Strengthen<text:s/>the<text:s/>Institutionali</text:span><text:span text:style-name="T318_2">s</text:span><text:span text:style-name="T318_3">ation<text:s/>of<text:s/>Peer<text:s/>Learning<text:s/>Networks:</text:span><text:span text:style-name="T318_4"><text:s/>Support<text:s/>both<text:s/>counties<text:s/>to<text:s/>formalise<text:s/>and<text:s/>scale<text:s/>Communities<text:s/>of<text:s/>Practice<text:s/>for<text:s/>ECE<text:s/>teachers,<text:s/>moving<text:s/>from<text:s/>ad</text:span><text:span text:style-name="T318_5">‑hoc<text:s/>exchanges<text:s/>to<text:s/>structured,<text:s/>regular<text:s/>peer<text:s/>learning.<text:s/>This<text:s/>requires<text:s/>clear<text:s/>schedules,<text:s/>county</text:span><text:span text:style-name="T318_6">‑led<text:s/>supervision,<text:s/>and<text:s/>strong<text:s/>facilitation<text:s/>to<text:s/>ensure<text:s/>sustainability<text:s/>and<text:s/>impact.</text:span></text:p>
        </text:list-item>
      </text:list>
      <text:p text:style-name="P319"/>
      <text:list text:style-name="LS12" xml:id="list13">
        <text:list-item>
          <text:p text:style-name="P320"><text:span text:style-name="T320_1">Prioritize<text:s/>a<text:s/>Structured,<text:s/>Multi-level<text:s/>Coordination<text:s/>Framework<text:s/>to<text:s/>align<text:s/>all<text:s/>INSPIRED<text:s/>Partnerships<text:s/>with<text:s/>County<text:s/>&amp;<text:s/>School<text:s/>Stakeholders:</text:span><text:span text:style-name="T320_2"><text:s/>This<text:s/>should<text:s/>include<text:s/>regular<text:s/>joint<text:s/>engagement<text:s/>with<text:s/>county<text:s/>technical<text:s/>departments<text:s/>and<text:s/>directors,<text:s/>alongside<text:s/>systemic<text:s/>coordination<text:s/>with<text:s/>school<text:s/>leaders.<text:s/>Such<text:s/>an<text:s/>approach<text:s/>will<text:s/>reinforce<text:s/>adherence<text:s/>to<text:s/>county<text:s/>standards,<text:s/>strengthen<text:s/>accountability,<text:s/>and<text:s/>ensure<text:s/>partner<text:s/>contributions<text:s/>are<text:s/>responsive<text:s/>to<text:s/>context</text:span><text:span text:style-name="T320_3">specific<text:s/>needs,<text:s/>thereby<text:s/>maximising<text:s/>programme<text:s/>impact<text:s/>during<text:s/>the<text:s/>remaining<text:s/>implementation<text:s/>period</text:span><text:span text:style-name="T320_4">.<text:s/></text:span></text:p>
        </text:list-item>
      </text:list>
      <text:p text:style-name="P321"/>
      <table:table table:style-name="Table6">
        <table:table-column table:style-name="Column42"/>
        <table:table-column table:style-name="Column43"/>
        <table:table-column table:style-name="Column44"/>
        <table:table-row table:style-name="Row29">
          <table:table-cell table:style-name="Cell122">
            <text:p text:style-name="P322"><text:span text:style-name="T322_1">Output<text:s/>Title<text:s/></text:span></text:p>
          </table:table-cell>
          <table:table-cell table:style-name="Cell123" table:number-columns-spanned="2">
            <text:p text:style-name="P323"><text:span text:style-name="T323_1">Stronger<text:s/>evidence<text:s/>in<text:s/>the<text:s/>national<text:s/>&amp;<text:s/>the<text:s/>ASAL<text:s/>county's<text:s/>education<text:s/>policy<text:s/>dialogue<text:s/>on<text:s/>"what<text:s/>works"<text:s/>in<text:s/>the<text:s/>delivery<text:s/>of<text:s/>ECE<text:s/>interventions<text:s/>in<text:s/>resource<text:s/>limited<text:s/>settings.</text:span></text:p>
            <text:p text:style-name="P324"/>
          </table:table-cell>
          <table:covered-table-cell/>
        </table:table-row>
        <table:table-row table:style-name="Row30">
          <table:table-cell table:style-name="Cell124">
            <text:p text:style-name="P325"/>
            <text:p text:style-name="P326"><text:span text:style-name="T326_1">Output<text:s/>number:<text:s/></text:span><text:span text:style-name="T326_2"><text:s text:c="4"/>3</text:span></text:p>
          </table:table-cell>
          <table:table-cell table:style-name="Cell125">
            <text:p text:style-name="P327"/>
            <text:p text:style-name="P328"><text:span text:style-name="T328_1">Output<text:s/>Score:<text:s/></text:span><text:span text:style-name="T328_2"><text:s/></text:span></text:p>
            <text:p text:style-name="P329"/>
          </table:table-cell>
          <table:table-cell table:style-name="Cell126">
            <text:p text:style-name="P330"/>
            <text:p text:style-name="P331"><text:span text:style-name="T331_1">A</text:span></text:p>
            <text:p text:style-name="P332"/>
          </table:table-cell>
        </table:table-row>
        <table:table-row table:style-name="Row31">
          <table:table-cell table:style-name="Cell127">
            <text:p text:style-name="P333"><text:span text:style-name="T333_1">Impact<text:s/>weighting</text:span><text:span text:style-name="T333_2"><text:s/>(%):<text:s text:c="2"/>15%</text:span></text:p>
            <text:p text:style-name="P334"/>
          </table:table-cell>
          <table:table-cell table:style-name="Cell128">
            <text:p text:style-name="P335"><text:span text:style-name="T335_1">Weighting<text:s/>revised<text:s/>since<text:s/>last<text:s/>AR?</text:span></text:p>
          </table:table-cell>
          <table:table-cell table:style-name="Cell129">
            <text:p text:style-name="P336"/>
            <text:p text:style-name="P337"><text:span text:style-name="T337_1">No</text:span></text:p>
            <text:p text:style-name="P338"/>
          </table:table-cell>
        </table:table-row>
      </table:table>
      <text:p text:style-name="P339"/>
      <table:table table:style-name="Table7">
        <table:table-column table:style-name="Column45"/>
        <table:table-column table:style-name="Column46"/>
        <table:table-column table:style-name="Column47"/>
        <table:table-row table:style-name="Row32">
          <table:table-cell table:style-name="Cell130">
            <text:p text:style-name="P340"><text:span text:style-name="T340_1">Indicator(s)</text:span></text:p>
          </table:table-cell>
          <table:table-cell table:style-name="Cell131">
            <text:p text:style-name="P341"><text:span text:style-name="T341_1">Milestone(s)<text:s/>for<text:s/>this<text:s/>review</text:span></text:p>
          </table:table-cell>
          <table:table-cell table:style-name="Cell132">
            <text:p text:style-name="P342"><text:span text:style-name="T342_1">Progress<text:s/></text:span></text:p>
          </table:table-cell>
        </table:table-row>
        <table:table-row table:style-name="Row33">
          <table:table-cell table:style-name="Cell133">
            <text:p text:style-name="P343"><text:span text:style-name="T343_1">3.1<text:s/>Progress<text:s/>on<text:s/>the<text:s/>production<text:s/>of<text:s/>evidence<text:s/>products<text:s/>(supported<text:s/>by<text:s/>the<text:s/>INSPIRED<text:s/>programme)<text:s/>to<text:s/>inform<text:s/>wider<text:s/>education<text:s/>policy<text:s/>dialogue<text:s/>at<text:s/>the<text:s/>national<text:s/>&amp;<text:s/>the<text:s/>county<text:s/>government<text:s/>level.</text:span></text:p>
          </table:table-cell>
          <table:table-cell table:style-name="Cell134">
            <text:p text:style-name="P344"><text:span text:style-name="T344_1"><text:s/></text:span></text:p>
            <text:p text:style-name="P345"><text:span text:style-name="T345_1"><text:s/></text:span></text:p>
            <text:p text:style-name="P346"><text:span text:style-name="T346_1">At<text:s/>least<text:s/>1<text:s/>policy<text:s/>brief/<text:s/>policy<text:s/>digest<text:s/>draft<text:s/>developed.</text:span></text:p>
            <text:p text:style-name="P347"><text:span text:style-name="T347_1"><text:s/></text:span></text:p>
          </table:table-cell>
          <table:table-cell table:style-name="Cell135">
            <text:p text:style-name="P348"><text:span text:style-name="T348_1">M</text:span><text:span text:style-name="T348_2">et<text:s/>expectation<text:s/></text:span><text:span text:style-name="T348_3">(A)</text:span></text:p>
            <text:p text:style-name="P349"/>
            <text:p text:style-name="P350"><text:span text:style-name="T350_1">2<text:s/>policy<text:s/>briefs<text:s/>were<text:s/>produced<text:s/>following<text:s/>the<text:s/>first<text:s/>wave<text:s/>of<text:s/>data<text:s/>collection.</text:span></text:p>
          </table:table-cell>
        </table:table-row>
        <table:table-row table:style-name="Row34">
          <table:table-cell table:style-name="Cell136">
            <text:p text:style-name="P351"/>
            <text:p text:style-name="P352"><text:span text:style-name="T352_1">3.2<text:s/>Number<text:s/>of<text:s/>instances<text:s/>where<text:s/>the<text:s/>evidence,<text:s/>research<text:s/>and<text:s/>data<text:s/>generated<text:s/>through<text:s/>the<text:s/>INSPIRED<text:s/>programme<text:s/>is<text:s/>utilized/quoted<text:s/>in<text:s/>the<text:s/>development<text:s/>of<text:s/>key<text:s/>national<text:s/>&amp;<text:s/>county<text:s/>government<text:s/>FL<text:s/>policies<text:s/>or<text:s/>strategies.</text:span></text:p>
          </table:table-cell>
          <table:table-cell table:style-name="Cell137">
            <text:p text:style-name="P353"><text:span text:style-name="T353_1"><text:s/></text:span></text:p>
            <text:p text:style-name="P354"><text:span text:style-name="T354_1">At<text:s/>least<text:s/>2<text:s/>instances<text:s/>of<text:s/>evidence<text:s/>utilization<text:s/>(or<text:s/>quoted)<text:s/>in<text:s/>the<text:s/>legislative<text:s/>frameworks<text:s/>underpinning<text:s/>FL<text:s/>reforms.</text:span></text:p>
          </table:table-cell>
          <table:table-cell table:style-name="Cell138">
            <text:p text:style-name="P355"/>
            <text:p text:style-name="P356"><text:span text:style-name="T356_1">M</text:span><text:span text:style-name="T356_2">et<text:s/>expectation<text:s/></text:span><text:span text:style-name="T356_3">(A)</text:span></text:p>
            <text:p text:style-name="P357"/>
            <text:p text:style-name="P358"><text:span text:style-name="T358_1">3<text:s/>instances.</text:span></text:p>
            <text:list text:style-name="LS34" xml:id="list14">
              <text:list-item>
                <text:p text:style-name="P359"><text:span text:style-name="T359_1">In<text:s/>the<text:s/>development<text:s/>of<text:s/>the<text:s/>National<text:s/>FL<text:s/>Policy<text:s/>Guidelines.<text:s/></text:span></text:p>
              </text:list-item>
              <text:list-item>
                <text:p text:style-name="P360"><text:span text:style-name="T360_1">In<text:s/>the<text:s/>development<text:s/>of<text:s/>the<text:s/>Intergovernmental<text:s/>Coordination<text:s/>Framework<text:s/>for<text:s/>FL.</text:span></text:p>
              </text:list-item>
              <text:list-item>
                <text:p text:style-name="P361"><text:span text:style-name="T361_1">In<text:s/>the<text:s/>development<text:s/>of<text:s/>the<text:s/>National<text:s/>ECE<text:s/>Financing<text:s/>Framework.<text:s/></text:span></text:p>
              </text:list-item>
            </text:list>
          </table:table-cell>
        </table:table-row>
        <table:table-row table:style-name="Row35">
          <table:table-cell table:style-name="Cell139">
            <text:p text:style-name="P362"/>
            <text:p text:style-name="P363"><text:span text:style-name="T363_1">3.3<text:s/>Number<text:s/>of<text:s/></text:span><text:span text:style-name="T363_2">GoK</text:span><text:span text:style-name="T363_3"><text:s/>officials<text:s/>trained/<text:s/>participating<text:s/>in<text:s/>mentorship<text:s/>sessions<text:s/>on<text:s/>collection,<text:s/>analysis<text:s/>&amp;<text:s/>the<text:s/>effective<text:s/>uptake<text:s/>of<text:s/>ECE<text:s/>evidence<text:s/>at<text:s/>the<text:s/>national<text:s/>&amp;<text:s/>county<text:s/>government<text:s/>levels<text:s/>in<text:s/>Kenya.</text:span></text:p>
          </table:table-cell>
          <table:table-cell table:style-name="Cell140">
            <text:p text:style-name="P364"><text:span text:style-name="T364_1"><text:s/></text:span></text:p>
            <text:p text:style-name="P365"/>
            <text:p text:style-name="P366"/>
            <text:p text:style-name="P367"><text:span text:style-name="T367_1">30</text:span></text:p>
          </table:table-cell>
          <table:table-cell table:style-name="Cell141">
            <text:p text:style-name="P368"/>
            <text:p text:style-name="P369"><text:span text:style-name="T369_1">Moderately<text:s/></text:span><text:span text:style-name="T369_2">exceeded<text:s/>expectation</text:span><text:span text:style-name="T369_3"><text:s/>(A+)</text:span></text:p>
            <text:p text:style-name="P370"/>
            <text:p text:style-name="P371"><text:span text:style-name="T371_1">69<text:s/></text:span><text:span text:style-name="T371_2">county<text:s/>ECE<text:s/>staff<text:s/>were<text:s/>trained<text:s/></text:span><text:span text:style-name="T371_3">(</text:span><text:span text:style-name="T371_4">M;<text:s/>51,<text:s/>F;<text:s/></text:span><text:span text:style-name="T371_5">18</text:span><text:span text:style-name="T371_6">)</text:span><text:span text:style-name="T371_7">,<text:s/>enhancing<text:s/>the<text:s/>county</text:span><text:span text:style-name="T371_8">level<text:s/>capacity<text:s/>for<text:s/>routine<text:s/>classroom<text:s/>monitoring,<text:s/>ECE<text:s/>data<text:s/>analysis,<text:s/>and<text:s/>the<text:s/>use<text:s/>of<text:s/>data<text:s/>&amp;<text:s/>evidence<text:s/>to<text:s/>inform<text:s/>decision</text:span><text:span text:style-name="T371_9">making.</text:span></text:p>
            <text:p text:style-name="P372"/>
            <text:p text:style-name="P373"/>
          </table:table-cell>
        </table:table-row>
      </table:table>
      <text:p text:style-name="P374"/>
      <text:p text:style-name="P375"><text:span text:style-name="T375_1">Briefly<text:s/>describe<text:s/>the<text:s/>output’s<text:s/>activities<text:s/>and<text:s/>provide<text:s/>supporting<text:s/>narrative<text:s/>for<text:s/>the<text:s/>score.<text:s/></text:span></text:p>
      <text:p text:style-name="P376"><text:span text:style-name="T376_1">INSPIRED<text:s/>has<text:s/>moved<text:s/>beyond<text:s/>generating<text:s/>evidence<text:s/>to<text:s/>strengthening<text:s/>its<text:s/>routine<text:s/>use<text:s/>in<text:s/>Government<text:s/>decision-making.<text:s/>Through<text:s/>improved<text:s/>monitoring<text:s/>systems,<text:s/>county<text:s/>FL<text:s/>dashboards,<text:s/>independent<text:s/>evaluation<text:s/>and<text:s/>policy<text:s/>analysis,<text:s/>the<text:s/>programme<text:s/>strengthened<text:s/>the<text:s/>capacity<text:s/>of<text:s/>national<text:s/>and<text:s/>county<text:s/>actors<text:s/>to<text:s/>use<text:s/>data,<text:s/>implementation<text:s/>evidence<text:s/>and<text:s/>relevant<text:s/>global<text:s/>evidence<text:s/>to<text:s/>inform<text:s/>policy,<text:s/>planning,<text:s/>performance<text:s/>management<text:s/>and<text:s/>adaptive<text:s/>implementation.</text:span></text:p>
      <text:p text:style-name="P377"/>
      <text:p text:style-name="P378"><text:span text:style-name="T378_1">Consistent<text:s/>with<text:s/>global<text:s/>evidence<text:s/>that<text:s/>effective<text:s/>education<text:s/>reforms<text:s/>are<text:s/>strengthened<text:s/>when<text:s/>data,<text:s/>monitoring<text:s/>systems,<text:s/>and<text:s/>evaluation<text:s/>findings<text:s/>are<text:s/>routinely<text:s/>used<text:s/>to<text:s/>inform<text:s/>policy<text:s/>and<text:s/></text:span><text:span text:style-name="T378_2">implementation<text:s/>decisions<text:s/>(World<text:s/>Bank,<text:s/>2018</text:span><text:span text:style-name="T378_3"><text:note text:note-class="footnote"><text:note-citation/><text:note-body><text:p text:style-name="P379"><text:span text:style-name="T379_1"><text:s/>World<text:s/>Bank.<text:s/>(2018).<text:s/></text:span><text:span text:style-name="T379_2">World<text:s/>Development<text:s/>Report<text:s/>2018:<text:s/>Learning<text:s/>to<text:s/>Realize<text:s/>Education's<text:s/>Promise.</text:span></text:p></text:note-body></text:note></text:span><text:span text:style-name="T379_3">;<text:s/>OECD,<text:s/>2020</text:span><text:span text:style-name="T379_4"><text:note text:note-class="footnote"><text:note-citation/><text:note-body><text:p text:style-name="P380"><text:span text:style-name="T380_1"><text:s/>OECD.<text:s/>(2020).<text:s/></text:span><text:span text:style-name="T380_2">Governance<text:s/>for<text:s/>an<text:s/>Uncertain<text:s/>World.</text:span></text:p><text:p text:style-name="P381"/></text:note-body></text:note></text:span><text:span text:style-name="T381_1">),<text:s/>INSPIRED<text:s/>demonstrated<text:s/>the<text:s/>importance<text:s/>of<text:s/>embedding<text:s/>evidence<text:s/>within<text:s/>government<text:s/>systems<text:s/>rather<text:s/>than<text:s/>treating<text:s/>it<text:s/>as<text:s/>a<text:s/>standalone<text:s/>research<text:s/>product.<text:s/>Through<text:s/></text:span><text:span text:style-name="T381_2">the<text:s/></text:span><text:span text:style-name="T381_3">county<text:s/>FL<text:s/>dashboards,<text:s/>independent<text:s/>evaluation,<text:s/>policy<text:s/>analysis,<text:s/>and<text:s/>targeted<text:s/>capacity<text:s/>strengthening,<text:s/>the<text:s/>programme<text:s/>helped<text:s/>national<text:s/>and<text:s/>county<text:s/>actors<text:s/></text:span><text:span text:style-name="T381_4">to<text:s/></text:span><text:span text:style-name="T381_5">use<text:s/>evidence<text:s/>to<text:s/>inform<text:s/>planning,<text:s/>performance<text:s/>management,<text:s/>and<text:s/>adaptive<text:s/>implementation.<text:s/>The<text:s/>experience<text:s/>shows<text:s/>that<text:s/>evidence<text:s/>generates<text:s/>the<text:s/>greatest<text:s/>value<text:s/>when<text:s/>it<text:s/>is<text:s/>translated<text:s/>into<text:s/>practical<text:s/>decisions,<text:s/>institutional<text:s/>processes,<text:s/>and<text:s/>continuous<text:s/>system<text:s/>improvement.</text:span></text:p>
      <text:p text:style-name="P382"/>
      <text:p text:style-name="P383"><text:span text:style-name="T383_1">Working<text:s/>with<text:s/>KIPPRA<text:s/>and<text:s/>Research<text:s/>Hub<text:s/>Africa<text:s/>(RHA),<text:s/>INSPIRED<text:s/>produced<text:s/>two<text:s/>policy<text:s/>briefs<text:s/>that<text:s/>informed<text:s/>the<text:s/>national<text:s/>dialogue<text:s/>on<text:s/>ECE<text:s/>governance,<text:s/>financing,<text:s/>coordination,<text:s/>school<text:s/>feeding<text:s/>and<text:s/>service<text:s/>delivery<text:s/>in<text:s/>underserved<text:s/>communities,<text:s/>while<text:s/>programme-generated<text:s/>evidence<text:s/>informed<text:s/>three<text:s/>national<text:s/>reform<text:s/>processes<text:s/>and<text:s/>69<text:s/>government<text:s/>officers<text:s/>strengthened<text:s/>their<text:s/>capacity<text:s/>to<text:s/>analyse<text:s/>and<text:s/>use<text:s/>ECE<text:s/>data<text:s/>and<text:s/>evidence.<text:s/>In<text:s/></text:span><text:span text:style-name="T383_2">Wajir</text:span><text:span text:style-name="T383_3"><text:s/>and<text:s/>Mandera,<text:s/>county<text:s/>FL<text:s/>dashboards<text:s/>are<text:s/>increasingly<text:s/>supporting<text:s/>planning,<text:s/>performance<text:s/>monitoring<text:s/>and<text:s/>instructional<text:s/>support,<text:s/>while<text:s/>independent<text:s/>evaluation<text:s/>findings<text:s/>informed<text:s/>programme-level<text:s/>adaptations<text:s/>to<text:s/>disability<text:s/>inclusion<text:s/>and<text:s/>referral<text:s/>pathways,<text:s/>and<text:s/>the<text:s/>dosage<text:s/>and<text:s/>consistency<text:s/>of<text:s/>ECE<text:s/>teacher<text:s/>coaching<text:s/>delivery<text:s/>across<text:s/>rural,<text:s/>remote,<text:s/>urban<text:s/>and<text:s/>peri-urban<text:s/>areas.</text:span></text:p>
      <text:p text:style-name="P384"/>
      <text:p text:style-name="P385"><text:span text:style-name="T385_1">Describe<text:s/>any<text:s/>changes<text:s/>to<text:s/>this<text:s/>output<text:s/>during<text:s/>the<text:s/>past<text:s/>year,<text:s/>and<text:s/>any<text:s/>planned<text:s/>changes<text:s/>following<text:s/>this<text:s/>review.<text:s/></text:span></text:p>
      <text:p text:style-name="P386"><text:span text:style-name="T386_1"><text:s/></text:span><text:span text:style-name="T386_2">No<text:s/>changes<text:s/>were<text:s/>made<text:s/>to<text:s/>this<text:s/>output,<text:s/>and<text:s/>no<text:s/>changes<text:s/>are<text:s/>expected<text:s/>following<text:s/>this<text:s/>review.<text:s/></text:span></text:p>
      <text:p text:style-name="P387"/>
      <text:p text:style-name="P388"><text:span text:style-name="T388_1">LESSONS<text:s/>LEARNT<text:s/>THIS<text:s/>YEAR:<text:s/></text:span></text:p>
      <text:list text:style-name="LS42" xml:id="list17">
        <text:list-item>
          <text:p text:style-name="P389"><text:span text:style-name="T389_1">Aligning<text:s/>Evidence<text:s/>with<text:s/>Policy<text:s/>Windows<text:s/>is<text:s/>Critical:</text:span><text:span text:style-name="T389_2"><text:s/>INSPIRED<text:s/>showed<text:s/>that<text:s/>evidence<text:s/>has<text:s/>the<text:s/>greatest<text:s/>impact<text:s/>when<text:s/>produced<text:s/>in<text:s/>direct<text:s/>response<text:s/>to<text:s/>active<text:s/>reform<text:s/>processes.<text:s/>Timely,<text:s/>decision</text:span><text:span text:style-name="T389_3">‑oriented<text:s/>evidence<text:s/>aligned<text:s/>with<text:s/>live<text:s/>policy<text:s/>debates<text:s/>is<text:s/>far<text:s/>more<text:s/>likely<text:s/>to<text:s/>shape<text:s/>legislation,<text:s/>influence<text:s/>frameworks,<text:s/>and<text:s/>drive<text:s/>implementation<text:s/>than<text:s/>research<text:s/>generated<text:s/>outside<text:s/>the<text:s/>reform<text:s/>cycle.</text:span></text:p>
        </text:list-item>
      </text:list>
      <text:p text:style-name="P390"/>
      <text:p text:style-name="P391"><text:span text:style-name="T391_1">Table<text:s/></text:span><text:span text:style-name="T391_2">1</text:span><text:span text:style-name="T391_3">:</text:span><text:span text:style-name="T391_4"><text:s/></text:span><text:span text:style-name="T391_5">R</text:span><text:span text:style-name="T391_6">esponse<text:s/>to<text:s/>the<text:s/>2025<text:s/></text:span><text:span text:style-name="T391_7">A</text:span><text:span text:style-name="T391_8">nnual<text:s/></text:span><text:span text:style-name="T391_9">R</text:span><text:span text:style-name="T391_10">eview<text:s/></text:span><text:span text:style-name="T391_11">R</text:span><text:span text:style-name="T391_12">ecommendations</text:span></text:p>
      <text:p text:style-name="P392"/>
      <text:p text:style-name="P393"><text:span text:style-name="T393_1">INSPIRED<text:s/>has<text:s/>fully<text:s/>implemented<text:s/>two<text:s/>of<text:s/>the<text:s/>three<text:s/>recommendations<text:s/>from<text:s/>the<text:s/>2025<text:s/>Annual<text:s/>Review,<text:s/>with<text:s/>the<text:s/>third<text:s/>remaining<text:s/>ongoing<text:s/>as<text:s/>part<text:s/>of<text:s/>wider<text:s/>sector-level<text:s/>engagement<text:s/>on<text:s/>donor<text:s/>coordination<text:s/>and<text:s/>Government<text:s/>leadership.<text:s/>The<text:s/>table<text:s/>below<text:s/>summarises<text:s/>key<text:s/>actions:</text:span></text:p>
      <table:table table:style-name="Table8">
        <table:table-column table:style-name="Column48"/>
        <table:table-column table:style-name="Column49"/>
        <table:table-column table:style-name="Column50"/>
        <table:table-column table:style-name="Column51"/>
        <table:table-row table:style-name="Row36">
          <table:table-cell table:style-name="Cell142" table:number-columns-spanned="2">
            <text:p text:style-name="P394"><text:span text:style-name="T394_1">Recommendation</text:span></text:p>
          </table:table-cell>
          <table:covered-table-cell/>
          <table:table-cell table:style-name="Cell143">
            <text:p text:style-name="P395"><text:span text:style-name="T395_1">Description</text:span></text:p>
          </table:table-cell>
          <table:table-cell table:style-name="Cell144">
            <text:p text:style-name="P396"><text:span text:style-name="T396_1">Status<text:s/>of<text:s/>implementation</text:span></text:p>
          </table:table-cell>
        </table:table-row>
        <table:table-row table:style-name="Row37">
          <table:table-cell table:style-name="Cell145">
            <text:p text:style-name="P397"><text:span text:style-name="T397_1"><text:s/></text:span></text:p>
            <text:p text:style-name="P398"><text:span text:style-name="T398_1">1.</text:span></text:p>
          </table:table-cell>
          <table:table-cell table:style-name="Cell146">
            <text:p text:style-name="P399"/>
            <text:p text:style-name="P400"><text:span text:style-name="T400_1">Lobby<text:s/>TIKA<text:s/>to<text:s/>expand<text:s/>their<text:s/>school<text:s/>infrastructure<text:s/>support<text:s/>to<text:s/>more<text:s/>schools<text:s/>in<text:s/></text:span><text:span text:style-name="T400_2">Wajir</text:span><text:span text:style-name="T400_3">.</text:span></text:p>
          </table:table-cell>
          <table:table-cell table:style-name="Cell147">
            <text:p text:style-name="P401"/>
            <text:p text:style-name="P402"><text:span text:style-name="T402_1">En</text:span><text:span text:style-name="T402_2">courage</text:span><text:span text:style-name="T402_3"><text:s/>TİKA<text:s/>to<text:s/>expand<text:s/>school<text:s/>infrastructure<text:s/>support<text:s/></text:span><text:span text:style-name="T402_4">in<text:s/></text:span><text:span text:style-name="T402_5">Wajir</text:span><text:span text:style-name="T402_6"><text:s/></text:span><text:span text:style-name="T402_7">and<text:s/>align<text:s/>its<text:s/>phased<text:s/>investment<text:s/>with<text:s/></text:span><text:span text:style-name="T402_8">the<text:s/></text:span><text:span text:style-name="T402_9">INSPIRED<text:s/>priorities<text:s/>and<text:s/>restructuring.</text:span></text:p>
          </table:table-cell>
          <table:table-cell table:style-name="Cell148">
            <text:p text:style-name="P403"><text:span text:style-name="T403_1"><text:s/></text:span></text:p>
            <text:p text:style-name="P404"><text:span text:style-name="T404_1">Achieved</text:span><text:span text:style-name="T404_2"><text:s/></text:span><text:span text:style-name="T404_3">✅</text:span><text:span text:style-name="T404_4"><text:s/></text:span></text:p>
            <text:p text:style-name="P405"/>
            <text:p text:style-name="P406"><text:span text:style-name="T406_1">INSPIRED<text:s/>leveraged<text:s/>the<text:s/>TİKA<text:s/>partnership<text:s/>to<text:s/>address<text:s/>priority<text:s/>ECE<text:s/>infrastructure<text:s/>gaps<text:s/>in<text:s/></text:span><text:span text:style-name="T406_2">Wajir</text:span><text:span text:style-name="T406_3">.<text:s/>Supported<text:s/>schools<text:s/>now<text:s/>have<text:s/>improved<text:s/>classroom<text:s/>and<text:s/>sanitation<text:s/>facilities,<text:s/>reducing<text:s/>reliance<text:s/>on<text:s/>unsuitable<text:s/>learning<text:s/>spaces,<text:s/>including<text:s/>learning<text:s/>under<text:s/>trees.<text:s/>Maintenance<text:s/>responsibility<text:s/>has<text:s/>transitioned<text:s/>to<text:s/>the<text:s/>County<text:s/>Government,<text:s/>with<text:s/>INSPIRED<text:s/>assessing<text:s/>the<text:s/>adequacy<text:s/>and<text:s/></text:span><text:span text:style-name="T406_4">the<text:s/></text:span><text:span text:style-name="T406_5">sustainability<text:s/>of<text:s/>these<text:s/>arrangements<text:s/>during<text:s/>the<text:s/>remaining<text:s/>implementation<text:s/>period.</text:span></text:p>
            <text:p text:style-name="P407"/>
          </table:table-cell>
        </table:table-row>
        <table:table-row table:style-name="Row38">
          <table:table-cell table:style-name="Cell149">
            <text:p text:style-name="P408"><text:span text:style-name="T408_1"><text:s/></text:span></text:p>
            <text:p text:style-name="P409"><text:span text:style-name="T409_1">2.</text:span></text:p>
          </table:table-cell>
          <table:table-cell table:style-name="Cell150">
            <text:p text:style-name="P410"/>
            <text:p text:style-name="P411"><text:span text:style-name="T411_1">Restructure<text:s/>the<text:s/>INSPIRED<text:s/>programme<text:s/>to<text:s/>ensure<text:s/>a<text:s/>responsible<text:s/>exit.<text:s/></text:span></text:p>
            <text:p text:style-name="P412"><text:span text:style-name="T412_1"><text:s/></text:span></text:p>
          </table:table-cell>
          <table:table-cell table:style-name="Cell151">
            <text:p text:style-name="P413"/>
            <text:p text:style-name="P414"><text:span text:style-name="T414_1">Adjust<text:s/>programme<text:s/>scope,<text:s/>priorities<text:s/>and<text:s/>timelines<text:s/>following<text:s/>UK<text:s/>ODA<text:s/>reductions,<text:s/>while<text:s/>protecting<text:s/>priority<text:s/>results<text:s/>and<text:s/>ensuring<text:s/>an<text:s/>orderly<text:s/>transition</text:span><text:span text:style-name="T414_2">.<text:s/></text:span></text:p>
          </table:table-cell>
          <table:table-cell table:style-name="Cell152">
            <text:p text:style-name="P415"/>
            <text:p text:style-name="P416"><text:span text:style-name="T416_1">Achieved</text:span><text:span text:style-name="T416_2"><text:s/></text:span><text:span text:style-name="T416_3">✅</text:span></text:p>
            <text:p text:style-name="P417"/>
            <text:p text:style-name="P418"><text:span text:style-name="T418_1">I</text:span><text:span text:style-name="T418_2">NSPIRED<text:s/>was<text:s/>successfully<text:s/>restructured<text:s/>and<text:s/>priority<text:s/>activities<text:s/>aligned<text:s/>with<text:s/>the<text:s/>revised<text:s/></text:span><text:span text:style-name="T418_3">programme<text:s/></text:span><text:span text:style-name="T418_4">duration.<text:s/></text:span><text:span text:style-name="T418_5">Transition<text:s/>planning<text:s/>has<text:s/>been<text:s/>strengthened,<text:s/>with<text:s/>remaining<text:s/>delivery<text:s/>focused<text:s/>on<text:s/>consolidating<text:s/>county<text:s/>institutionalisation<text:s/>and<text:s/>progressing<text:s/></text:span><text:span text:style-name="T418_6">the<text:s/></text:span><text:span text:style-name="T418_7">priority<text:s/>national<text:s/>reforms,<text:s/>recognising<text:s/>that<text:s/>some<text:s/>policy<text:s/>and<text:s/>legislative<text:s/>outcomes<text:s/>will<text:s/>extend<text:s/>beyond<text:s/>the<text:s/>programme's<text:s/>lifetime.</text:span></text:p>
            <text:p text:style-name="P419"><text:span text:style-name="T419_1"><text:s/></text:span></text:p>
          </table:table-cell>
        </table:table-row>
        <table:table-row table:style-name="Row39">
          <table:table-cell table:style-name="Cell153">
            <text:p text:style-name="P420"/>
            <text:p text:style-name="P421"><text:span text:style-name="T421_1">3.<text:s/></text:span></text:p>
          </table:table-cell>
          <table:table-cell table:style-name="Cell154">
            <text:p text:style-name="P422"/>
            <text:p text:style-name="P423"><text:span text:style-name="T423_1">Encourage<text:s/></text:span><text:span text:style-name="T423_2">MoE</text:span><text:span text:style-name="T423_3"><text:s/>to<text:s/>prioritise<text:s/>&amp;<text:s/>adhere<text:s/>to<text:s/>the<text:s/>agreed</text:span></text:p>
            <text:p text:style-name="P424"><text:span text:style-name="T424_1">Harmonized<text:s/>Donor<text:s/>Principles.</text:span><text:span text:style-name="T424_2"><text:s/></text:span></text:p>
          </table:table-cell>
          <table:table-cell table:style-name="Cell155">
            <text:p text:style-name="P425"/>
            <text:p text:style-name="P426"><text:span text:style-name="T426_1">Work<text:s/></text:span><text:span text:style-name="T426_2">with<text:s/></text:span><text:span text:style-name="T426_3">MoE</text:span><text:span text:style-name="T426_4"><text:s/>and<text:s/></text:span><text:span text:style-name="T426_5">the<text:s/>key<text:s/></text:span><text:span text:style-name="T426_6">development<text:s/>partners<text:s/>to<text:s/>strengthen<text:s/>adherence<text:s/>to<text:s/></text:span><text:span text:style-name="T426_7">the<text:s/></text:span><text:span text:style-name="T426_8">agreed<text:s/>donor<text:s/>principles,<text:s/>improve<text:s/>accountability<text:s/>and<text:s/>transparency,<text:s/>and<text:s/>promote<text:s/></text:span><text:span text:style-name="T426_9">the<text:s/></text:span><text:span text:style-name="T426_10">efficient<text:s/>use<text:s/>of<text:s/></text:span><text:span text:style-name="T426_11">the<text:s/></text:span><text:span text:style-name="T426_12">sector<text:s/>resources</text:span><text:span text:style-name="T426_13">.<text:s/></text:span></text:p>
            <text:p text:style-name="P427"/>
          </table:table-cell>
          <table:table-cell table:style-name="Cell156">
            <text:p text:style-name="P428"><text:span text:style-name="T428_1"><text:s/></text:span></text:p>
            <text:p text:style-name="P429"><text:span text:style-name="T429_1">Ongoing</text:span></text:p>
            <text:p text:style-name="P430"/>
            <text:p text:style-name="P431"><text:span text:style-name="T431_1">INSPIRED<text:s/>continued<text:s/>engagement<text:s/>with<text:s/></text:span><text:span text:style-name="T431_2">MoE</text:span><text:span text:style-name="T431_3"><text:s/>to<text:s/>promote<text:s/></text:span><text:span text:style-name="T431_4">the<text:s/></text:span><text:span text:style-name="T431_5">consistent<text:s/>application<text:s/>of<text:s/>the<text:s/>Harmonised<text:s/>Donor<text:s/>Principles.<text:s/>Adherence<text:s/>to<text:s/>most<text:s/>principles<text:s/>has<text:s/>progressively<text:s/>improved;<text:s/>however,<text:s/>two<text:s/>challenges<text:s/>remain:<text:s/>inconsistent<text:s/>alignment<text:s/>among<text:s/></text:span><text:span text:style-name="T431_6">the<text:s/></text:span><text:span text:style-name="T431_7">development<text:s/>partners<text:s/>on<text:s/>the<text:s/>application,<text:s/>and<text:s/></text:span><text:span text:style-name="T431_8">MoE’s</text:span><text:span text:style-name="T431_9"><text:s/>continued<text:s/>preference<text:s/>for<text:s/>holding<text:s/>technical<text:s/>workshops<text:s/>outside<text:s/>the<text:s/>duty<text:s/>stations<text:s/>of</text:span><text:span text:style-name="T431_10"><text:s/>the</text:span><text:span text:style-name="T431_11"><text:s/></text:span><text:span text:style-name="T431_12">major<text:s/></text:span><text:span text:style-name="T431_13">participa</text:span><text:span text:style-name="T431_14">n</text:span><text:span text:style-name="T431_15">t</text:span><text:span text:style-name="T431_16">s</text:span><text:span text:style-name="T431_17">.<text:s/>INSPIRED<text:s/></text:span><text:span text:style-name="T431_18">should<text:s/>continue<text:s/>to<text:s/></text:span><text:span text:style-name="T431_19">advocate<text:s/>for<text:s/>greater<text:s/>donor<text:s/>consistency</text:span><text:span text:style-name="T431_20">,</text:span><text:span text:style-name="T431_21"><text:s/>and<text:s/>for<text:s/>technical<text:s/></text:span><text:span text:style-name="T431_22">workshops</text:span><text:span text:style-name="T431_23"><text:s/>to<text:s/>be<text:s/>delivered<text:s/></text:span><text:span text:style-name="T431_24">in<text:s/>the<text:s/>locations</text:span><text:span text:style-name="T431_25"><text:s/>with<text:s/></text:span><text:span text:style-name="T431_26">t</text:span><text:span text:style-name="T431_27">he</text:span><text:span text:style-name="T431_28"><text:s/></text:span><text:span text:style-name="T431_29">majority<text:s/>of<text:s/>the<text:s/>participa</text:span><text:span text:style-name="T431_30">nts</text:span><text:span text:style-name="T431_31">.<text:s/></text:span><text:span text:style-name="T431_32">Full<text:s/>adherence<text:s/>will<text:s/>require<text:s/>stronger<text:s/>development-partner<text:s/>alignment</text:span><text:span text:style-name="T431_33">,<text:s/>senior<text:s/>leadership<text:s/>buy-in<text:s/>at<text:s/>all<text:s/>levels</text:span><text:span text:style-name="T431_34"><text:s/>and<text:s/>sustained<text:s/>engagement<text:s/>with</text:span><text:span text:style-name="T431_35"><text:s/></text:span><text:span text:style-name="T431_36">MoE</text:span><text:span text:style-name="T431_37">.<text:s/></text:span></text:p>
          </table:table-cell>
        </table:table-row>
      </table:table>
      <text:p text:style-name="P432"/>
      <text:p text:style-name="P433"/>
      <text:h text:style-name="P434" text:outline-level="1"><text:span text:style-name="T434_1">D.<text:s/>Value<text:s/>for<text:s/>Money</text:span></text:h>
      <text:h text:style-name="P435" text:outline-level="2"><text:span text:style-name="T435_1">Key<text:s/>cost<text:s/>drivers<text:s/>and<text:s/>performance</text:span></text:h>
      <text:p text:style-name="P436"><text:span text:style-name="T436_1">The<text:s/>programme’s<text:s/>key<text:s/>cost<text:s/>drivers<text:s/>are<text:s/>teacher<text:s/>professional<text:s/>development,<text:s/>Teaching<text:s/>Learning<text:s/>Materials<text:s/>(TLM)<text:s/>procurement,<text:s/>and<text:s/>TA<text:s/>for<text:s/>FL<text:s/>reforms.<text:s/>Teacher<text:s/>professional<text:s/>development<text:s/>is<text:s/>the<text:s/>largest,<text:s/>accounting<text:s/>for<text:s/>56%<text:s/>of<text:s/>total<text:s/>spend,<text:s/>aligning<text:s/>with<text:s/>the<text:s/>programme’s<text:s/>strategic<text:s/>focus<text:s/>on<text:s/>improving<text:s/>classroom<text:s/>practice<text:s/>and<text:s/>strengthening<text:s/>county-led<text:s/>ECE<text:s/>systems<text:s/>to<text:s/>deliver<text:s/>sustained<text:s/>learning<text:s/>outcomes.<text:s/>This<text:s/>is<text:s/>well<text:s/>aligned<text:s/>with<text:s/>the<text:s/>business<text:s/>case<text:s/>projections.</text:span><text:span text:style-name="T436_2"><text:s/></text:span></text:p>
      <text:p text:style-name="P437"/>
      <text:p text:style-name="P438"/>
      <text:p text:style-name="P439"><text:span text:style-name="T439_1">Table<text:s/></text:span><text:span text:style-name="T439_2">2</text:span><text:span text:style-name="T439_3">:</text:span><text:span text:style-name="T439_4"><text:s/>V</text:span><text:span text:style-name="T439_5">FM</text:span><text:span text:style-name="T439_6"><text:s/>Analysis</text:span><text:span text:style-name="T439_7"><text:s/></text:span></text:p>
      <table:table table:style-name="Table9">
        <table:table-column table:style-name="Column52"/>
        <table:table-column table:style-name="Column53"/>
        <table:table-column table:style-name="Column54"/>
        <table:table-column table:style-name="Column55"/>
        <table:table-row table:style-name="Row40">
          <table:table-cell table:style-name="Cell157">
            <text:p text:style-name="P440"><text:span text:style-name="T440_1">VfM</text:span></text:p>
            <text:p text:style-name="P441"><text:span text:style-name="T441_1">Dimension</text:span></text:p>
          </table:table-cell>
          <table:table-cell table:style-name="Cell158">
            <text:p text:style-name="P442"><text:span text:style-name="T442_1">Strategies<text:s/>for<text:s/>achieving<text:s/></text:span><text:span text:style-name="T442_2">VfM</text:span></text:p>
          </table:table-cell>
          <table:table-cell table:style-name="Cell159">
            <text:p text:style-name="P443"><text:span text:style-name="T443_1">Indicators</text:span></text:p>
          </table:table-cell>
          <table:table-cell table:style-name="Cell160">
            <text:p text:style-name="P444"><text:span text:style-name="T444_1">Achievements</text:span></text:p>
          </table:table-cell>
        </table:table-row>
        <table:table-row table:style-name="Row41">
          <table:table-cell table:style-name="Cell161">
            <text:p text:style-name="P445"><text:span text:style-name="T445_1"><text:s/></text:span><text:span text:style-name="T445_2">Economy</text:span></text:p>
          </table:table-cell>
          <table:table-cell table:style-name="Cell162">
            <text:p text:style-name="P446"><text:span text:style-name="T446_1">The<text:s/>specific<text:s/>strategies<text:s/>used<text:s/>to<text:s/>achieve<text:s/></text:span><text:span text:style-name="T446_2">VfM</text:span><text:span text:style-name="T446_3"><text:s/>included:<text:s/>-<text:s/></text:span></text:p>
            <text:list text:style-name="LS7" xml:id="list18">
              <text:list-item>
                <text:p text:style-name="P447"><text:span text:style-name="T447_1">Cost<text:s/>restructuring:</text:span><text:span text:style-name="T447_2"><text:s/>Reprioritised<text:s/>budgets<text:s/>toward<text:s/>high</text:span><text:span text:style-name="T447_3">impact<text:s/>activities.<text:s/></text:span></text:p>
              </text:list-item>
              <text:list-item>
                <text:p text:style-name="P448"><text:span text:style-name="T448_1">Partner<text:s/>fee<text:s/>renegotiation</text:span><text:span text:style-name="T448_2">:<text:s/>Achieved<text:s/>significant<text:s/>savings.</text:span></text:p>
              </text:list-item>
              <text:list-item>
                <text:p text:style-name="P449"><text:span text:style-name="T449_1">Competitive<text:s/>procurement</text:span><text:span text:style-name="T449_2">:<text:s/>Procured<text:s/>inputs<text:s/>(e.g.,<text:s/>TLMs)<text:s/>below<text:s/>budget<text:s/>through<text:s/>market<text:s/>sourcing.<text:s/></text:span></text:p>
              </text:list-item>
              <text:list-item>
                <text:p text:style-name="P450"><text:span text:style-name="T450_1">Reduced<text:s/>subsistence<text:s/>&amp;<text:s/>operational<text:s/>costs:</text:span><text:span text:style-name="T450_2"><text:s/>Lowered<text:s/>travel<text:s/>and<text:s/>subsistence<text:s/>costs<text:s/>to<text:s/>minimise<text:s/>input<text:s/>expenditure.<text:s/></text:span></text:p>
              </text:list-item>
            </text:list>
          </table:table-cell>
          <table:table-cell table:style-name="Cell163">
            <text:list text:style-name="LS28" xml:id="list22">
              <text:list-item>
                <text:p text:style-name="P451"><text:span text:style-name="T451_1">Procurement<text:s/>cost<text:s/>savings<text:s/>(%).<text:s/></text:span></text:p>
              </text:list-item>
            </text:list>
            <text:list text:style-name="LS7" xml:id="list23">
              <text:list-item>
                <text:p text:style-name="P452"><text:span text:style-name="T452_1">%<text:s/>reduction<text:s/>in<text:s/>contractor<text:s/>partner<text:s/>fees.</text:span></text:p>
              </text:list-item>
              <text:list-item>
                <text:p text:style-name="P453"><text:span text:style-name="T453_1">Cost<text:s/>per<text:s/>teacher<text:s/>trained<text:s/>(£).</text:span></text:p>
              </text:list-item>
              <text:list-item>
                <text:p text:style-name="P454"><text:span text:style-name="T454_1">%<text:s/>of<text:s/>total<text:s/>expenditure<text:s/>spent<text:s/>on<text:s/>management<text:s/>and<text:s/>overheads.<text:s text:c="2"/></text:span></text:p>
              </text:list-item>
              <text:list-item>
                <text:p text:style-name="P455"><text:span text:style-name="T455_1">Total<text:s/>value<text:s/>of<text:s/>cost<text:s/>savings<text:s/>realised<text:s/>(£).<text:s/></text:span></text:p>
              </text:list-item>
            </text:list>
            <text:p text:style-name="P456"><text:span text:style-name="T456_1"><text:s/></text:span></text:p>
            <text:p text:style-name="P457"><text:span text:style-name="T457_1"><text:s/></text:span></text:p>
            <text:p text:style-name="P458"><text:span text:style-name="T458_1"><text:s/></text:span></text:p>
          </table:table-cell>
          <table:table-cell table:style-name="Cell164">
            <text:list text:style-name="LS6" xml:id="list27">
              <text:list-item>
                <text:p text:style-name="P459"><text:span text:style-name="T459_1">Partner<text:s/>cost<text:s/>reductions:<text:s/></text:span><text:span text:style-name="T459_2">Sightsavers</text:span><text:span text:style-name="T459_3"><text:s/>fees<text:s/>reduced<text:s/>by<text:s/>51.3%;<text:s/>and<text:s/>AKF<text:s/>by<text:s/>45%</text:span><text:span text:style-name="T459_4"><text:note text:note-class="footnote"><text:note-citation/><text:note-body><text:p text:style-name="P460"><text:span text:style-name="T460_1"><text:s/></text:span><text:span text:style-name="T460_2">Partner<text:s/>cost<text:s/>reductions<text:s/>were<text:s/>calculated<text:s/>against<text:s/>original<text:s/>contract<text:s/>values.<text:s/>For<text:s/>example,<text:s/></text:span><text:span text:style-name="T460_3">Sightsavers</text:span><text:span text:style-name="T460_4">’<text:s/>technical<text:s/>partnership<text:s/>contract<text:s/>was<text:s/>reduced<text:s/>from<text:s/>£152,895<text:s/>to<text:s/>£78,450</text:span><text:span text:style-name="T460_5"><text:s/>-</text:span><text:span text:style-name="T460_6"><text:s/>a<text:s/>51.3%<text:s/>reduction<text:s/>following<text:s/>programme<text:s/>restructuring.</text:span></text:p></text:note-body></text:note></text:span><text:span text:style-name="T460_7">.<text:s/></text:span></text:p>
              </text:list-item>
              <text:list-item>
                <text:p text:style-name="P461"><text:span text:style-name="T461_1">Procurement<text:s/>efficiency:<text:s/></text:span><text:span text:style-name="T461_2">TLM<text:s/>costs<text:s/>delivered<text:s/>below<text:s/>budget,<text:s/>saving<text:s/>£13k.<text:s/></text:span></text:p>
              </text:list-item>
              <text:list-item>
                <text:p text:style-name="P462"><text:span text:style-name="T462_1">Cost<text:s/>optimisation:<text:s/></text:span><text:span text:style-name="T462_2">Resources<text:s/>reallocated<text:s/>to<text:s/>high-impact<text:s/>activities;<text:s/>lower<text:s/>spend<text:s/>on<text:s/>Component<text:s/>1<text:s/>and<text:s/>SEL.<text:s/></text:span></text:p>
              </text:list-item>
              <text:list-item>
                <text:p text:style-name="P463"><text:span text:style-name="T463_1">Lean<text:s/>cost<text:s/>structure:<text:s/></text:span><text:span text:style-name="T463_2">Overheads<text:s/>reduced;<text:s/>67.3%<text:s/>of<text:s/>the<text:s/>overall<text:s/>spend<text:s/>allocated<text:s/>to<text:s/>programme<text:s/>direct<text:s/>costs</text:span><text:span text:style-name="T463_3"><text:note text:note-class="footnote"><text:note-citation/><text:note-body><text:p text:style-name="P464"><text:span text:style-name="T464_1"><text:s/></text:span><text:span text:style-name="T464_2">By<text:s/>reducing<text:s/>implementation<text:s/>timeline<text:s/>by<text:s/>six<text:s/>months,<text:s/>administrative<text:s/>and<text:s/>overhead<text:s/>costs<text:s/>were<text:s/>cut<text:s/>and<text:s/>reallocated<text:s/>to<text:s/>delivery.<text:s/>This<text:s/>increased<text:s/>the<text:s/>share<text:s/>of<text:s/>expenditure<text:s/>on<text:s/>direct<text:s/>programme<text:s/>costs<text:s/>from<text:s/>61.2%<text:s/>to<text:s/>67.3%,<text:s/>demonstrating<text:s/>greater<text:s/>efficiency<text:s/>and<text:s/>stronger<text:s/>investment<text:s/>in<text:s/>beneficiary</text:span><text:span text:style-name="T464_3">‑facing<text:s/>activities.</text:span></text:p></text:note-body></text:note></text:span><text:span text:style-name="T464_4">.</text:span><text:span text:style-name="T464_5"><text:s/></text:span></text:p>
              </text:list-item>
              <text:list-item>
                <text:p text:style-name="P465"><text:span text:style-name="T465_1">Lower<text:s/>unit<text:s/>costs:<text:s/></text:span><text:span text:style-name="T465_2">Cost<text:s/>per<text:s/>teacher<text:s/>reduced<text:s/>through<text:s/>scale<text:s/>and<text:s/>streamlined<text:s/>delivery<text:s/>(average<text:s/>cost<text:s/>of<text:s/>training<text:s/>per<text:s/>teacher<text:s/>≈<text:s/>£211</text:span><text:span text:style-name="T465_3"><text:note text:note-class="footnote"><text:note-citation/><text:note-body><text:p text:style-name="P466"><text:span text:style-name="T466_1">Effective<text:s/>donor</text:span><text:span text:style-name="T466_2">‑funded<text:s/>education<text:s/>programmes<text:s/>in<text:s/>low</text:span><text:span text:style-name="T466_3">‑resource<text:s/>contexts<text:s/>typically<text:s/>benchmark<text:s/>at<text:s/>USD 150–500<text:s/>per<text:s/>teacher<text:s/>trained</text:span><text:span text:style-name="T466_4"><text:s/>–<text:s/>[</text:span><text:span text:style-name="T466_5">Walls,<text:s/>E.,<text:s/>Tulloch,<text:s/>C.,<text:s/>&amp;<text:s/>Holla,<text:s/>A.<text:s/>(2020).<text:s/>Cost<text:s/>Measurement<text:s/>Guidance<text:s/>Note<text:s/>for<text:s/>Donor-Funded<text:s/>Education<text:s/>Programming.<text:s/>Washington,<text:s/>DC:<text:s/>United<text:s/>States<text:s/>Agency<text:s/>for<text:s/>International<text:s/>Development<text:s/>(USAID),<text:s/>prepared<text:s/>for<text:s/>Building<text:s/>Evidence<text:s/>in<text:s/>Education<text:s/>(BE2)</text:span><text:span text:style-name="T466_6">]</text:span></text:p></text:note-body></text:note></text:span><text:span text:style-name="T466_7">).<text:s/></text:span></text:p>
              </text:list-item>
              <text:list-item>
                <text:p text:style-name="P467"><text:span text:style-name="T467_1">Total<text:s/>cost<text:s/>savings<text:s/>of<text:s/>£141,071<text:s/></text:span><text:span text:style-name="T467_2">were<text:s/>achieved<text:s/>through<text:s/>restructuring,<text:s/>negotiations,<text:s/>and<text:s/>competitive<text:s/>procurement</text:span><text:span text:style-name="T467_3"><text:note text:note-class="footnote"><text:note-citation/><text:note-body><text:p text:style-name="P468"><text:span text:style-name="T468_1"><text:s/></text:span><text:span text:style-name="T468_2">The<text:s/>largest<text:s/>reductions<text:s/>came<text:s/>from<text:s/>renegotiated<text:s/>professional<text:s/>fees<text:s/>with<text:s/></text:span><text:span text:style-name="T468_3">Sightsavers</text:span><text:span text:style-name="T468_4"><text:s/>(£74,445)<text:s/>and<text:s/>AKF<text:s/>(£46,195).<text:s/>Additional<text:s/>savings<text:s/>were<text:s/>achieved<text:s/>through<text:s/>competitive<text:s/>procurement<text:s/>of<text:s/>teaching<text:s/>and<text:s/>learning<text:s/>materials<text:s/>(£6,074),<text:s/>efficiencies<text:s/>in<text:s/>Social<text:s/>and<text:s/>Emotional<text:s/>Learning<text:s/>implementation<text:s/>(£6,624),<text:s/>NECEC<text:s/>delivery<text:s/>(£1,823),<text:s/>and<text:s/>reduced<text:s/></text:span><text:span text:style-name="T468_5">subsistence<text:s/></text:span><text:span text:style-name="T468_6">rates<text:s/>(£5,910).<text:s/></text:span></text:p></text:note-body></text:note></text:span><text:span text:style-name="T468_7">.</text:span></text:p>
              </text:list-item>
            </text:list>
            <text:p text:style-name="P469"><text:span text:style-name="T469_1">Overall<text:s/>Assessment:<text:s/></text:span><text:span text:style-name="T469_2">the<text:s/>programme’s<text:s/>economy<text:s/>performance<text:s/>was<text:s/>driven<text:s/>by<text:s/>cost<text:s/>restructuring,<text:s/>strong<text:s/>negotiations,<text:s/>competitive<text:s/>procurement,<text:s/>and<text:s/>tight<text:s/>cost<text:s/>control,<text:s/>reducing<text:s/>input<text:s/>costs<text:s/>while<text:s/>maintaining<text:s/>quality.</text:span></text:p>
          </table:table-cell>
        </table:table-row>
        <table:table-row table:style-name="Row42">
          <table:table-cell table:style-name="Cell165">
            <text:p text:style-name="P470"><text:span text:style-name="T470_1"><text:s/></text:span><text:span text:style-name="T470_2">Efficiency</text:span></text:p>
          </table:table-cell>
          <table:table-cell table:style-name="Cell166">
            <text:p text:style-name="P471"><text:span text:style-name="T471_1">The<text:s/>specific<text:s/>strategies<text:s/>used<text:s/>to<text:s/>achieve<text:s/></text:span><text:span text:style-name="T471_2">VfM</text:span><text:span text:style-name="T471_3"><text:s/>included:<text:s/></text:span></text:p>
            <text:list text:style-name="LS7" xml:id="list33">
              <text:list-item>
                <text:p text:style-name="P472"><text:span text:style-name="T472_1">Streamlined<text:s/>delivery:<text:s/>-<text:s/></text:span><text:span text:style-name="T472_2">Reduced<text:s/>training<text:s/>cycles<text:s/>while<text:s/>maintaining<text:s/>outputs.</text:span></text:p>
              </text:list-item>
              <text:list-item>
                <text:p text:style-name="P473"><text:span text:style-name="T473_1">Scale<text:s/>optimisation:<text:s/></text:span><text:span text:style-name="T473_2">-<text:s/>Expanded<text:s/>reach<text:s/>within<text:s/>the<text:s/>same<text:s/>budget,<text:s/>lowering<text:s/>unit<text:s/>costs.<text:s/></text:span></text:p>
              </text:list-item>
              <text:list-item>
                <text:p text:style-name="P474"><text:span text:style-name="T474_1">Integrated<text:s/>implementation:</text:span><text:span text:style-name="T474_2"><text:s/>-<text:s/>Combined<text:s/>training,<text:s/>coaching,<text:s/>and<text:s/>SEL<text:s/>to<text:s/>maximise<text:s/>outputs.<text:s/></text:span></text:p>
              </text:list-item>
              <text:list-item>
                <text:p text:style-name="P475"><text:span text:style-name="T475_1">Reinvestment<text:s/>of<text:s/>savings.</text:span></text:p>
              </text:list-item>
            </text:list>
          </table:table-cell>
          <table:table-cell table:style-name="Cell167">
            <text:list text:style-name="LS6" xml:id="list37">
              <text:list-item>
                <text:p text:style-name="P476"><text:span text:style-name="T476_1">Cost<text:s/>per<text:s/>output<text:s/>unit.</text:span></text:p>
              </text:list-item>
            </text:list>
            <text:list text:style-name="LS7" xml:id="list38">
              <text:list-item>
                <text:p text:style-name="P477"><text:span text:style-name="T477_1">%<text:s/>of<text:s/>output<text:s/>achieved<text:s/>against<text:s/>target.</text:span></text:p>
              </text:list-item>
              <text:list-item>
                <text:p text:style-name="P478"><text:span text:style-name="T478_1">Proportion<text:s/>of<text:s/>savings<text:s/>reinvested<text:s/>into<text:s/>additional<text:s/>outputs<text:s/>(%).<text:s/></text:span></text:p>
              </text:list-item>
              <text:list-item>
                <text:p text:style-name="P479"><text:span text:style-name="T479_1">Proportion<text:s/>of<text:s/>activities<text:s/>delivered<text:s/>through<text:s/>the<text:s/>existing<text:s/>government<text:s/>systems<text:s/>(%).<text:s/></text:span></text:p>
              </text:list-item>
              <text:list-item>
                <text:p text:style-name="P480"><text:span text:style-name="T480_1">Total<text:s/>number<text:s/>of<text:s/>targeted<text:s/>children<text:s/>reached.</text:span></text:p>
              </text:list-item>
            </text:list>
          </table:table-cell>
          <table:table-cell table:style-name="Cell168">
            <text:list text:style-name="LS6" xml:id="list42">
              <text:list-item>
                <text:p text:style-name="P481"><text:span text:style-name="T481_1">Expanded<text:s/>reach</text:span><text:span text:style-name="T481_2"><text:s/>to<text:s/>94,580<text:s/>learners<text:s/>(vs<text:s/>75,000<text:s/></text:span><text:span text:style-name="T481_3">milestone</text:span><text:span text:style-name="T481_4">)<text:s/>at<text:s/>a<text:s/>low<text:s/>unit<text:s/>cost<text:s/>of<text:s/>£25.2<text:s/>per<text:s/>learner<text:s/>reached</text:span><text:span text:style-name="T481_5"><text:note text:note-class="footnote"><text:note-citation/><text:note-body><text:p text:style-name="P482"><text:span text:style-name="T482_1">Effective<text:s/>donor</text:span><text:span text:style-name="T482_2">‑funded<text:s/>education<text:s/>programmes<text:s/>in<text:s/>low</text:span><text:span text:style-name="T482_3">‑resource<text:s/>contexts<text:s/>typically<text:s/>benchmark<text:s/>at<text:s/>USD 20–60<text:s/>per<text:s/>learner<text:s/>reached,<text:s/>with<text:s/>structured<text:s/>pedagogy<text:s/>and<text:s/>teacher<text:s/>coaching<text:s/>identified<text:s/>as<text:s/>smart<text:s/>buys</text:span><text:span text:style-name="T482_4"><text:s/>–<text:s/>[</text:span><text:span text:style-name="T482_5">Walls,<text:s/>E.,<text:s/>Tulloch,<text:s/>C.,<text:s/>&amp;<text:s/>Holla,<text:s/>A.<text:s/>(2020).<text:s/>Cost<text:s/>Measurement<text:s/>Guidance<text:s/>Note<text:s/>for<text:s/>Donor-Funded<text:s/>Education<text:s/>Programming.<text:s/>Washington,<text:s/>DC:<text:s/>United<text:s/>States<text:s/>Agency<text:s/>for<text:s/>International<text:s/>Development<text:s/>(USAID),<text:s/>prepared<text:s/>for<text:s/>Building<text:s/>Evidence<text:s/>in<text:s/>Education<text:s/>(BE2)</text:span><text:span text:style-name="T482_6">]</text:span></text:p><text:p text:style-name="P483"/><text:p text:style-name="P484"/></text:note-body></text:note></text:span><text:span text:style-name="T484_1">.<text:s/></text:span></text:p>
              </text:list-item>
            </text:list>
            <text:list text:style-name="LS7" xml:id="list43">
              <text:list-item>
                <text:p text:style-name="P485"><text:span text:style-name="T485_1">Delivered<text:s/>more<text:s/>outputs<text:s/>with<text:s/>fewer<text:s/>inputs</text:span><text:span text:style-name="T485_2"><text:s/>by<text:s/>reducing<text:s/>the<text:s/>number<text:s/>of<text:s/>teacher<text:s/>training<text:s/>cycles<text:s/>while<text:s/>achieving<text:s/>100%<text:s/>of<text:s/>the<text:s/>planned<text:s/>outputs.</text:span></text:p>
              </text:list-item>
              <text:list-item>
                <text:p text:style-name="P486"><text:span text:style-name="T486_1">Maintained<text:s/>high<text:s/>productivity</text:span><text:span text:style-name="T486_2"><text:s/>with<text:s/>4,216<text:s/>cost</text:span><text:span text:style-name="T486_3">efficient<text:s/>teacher<text:s/>monitoring<text:s/>visits<text:s/>led<text:s/>by<text:s/>the<text:s/>sub-county<text:s/>ECE<text:s/>coordinators<text:s/>and<text:s/>their<text:s/>deputies<text:s/>across<text:s/>the<text:s/>two<text:s/>counties.</text:span></text:p>
              </text:list-item>
              <text:list-item>
                <text:p text:style-name="P487"><text:span text:style-name="T487_1">Delivered<text:s/>568<text:s/>additional<text:s/>headteacher<text:s/>orientations</text:span><text:span text:style-name="T487_2"><text:s/>through<text:s/>reinvested<text:s/>savings,<text:s/>indicating<text:s/>efficiency<text:s/>gains.<text:s/></text:span></text:p>
              </text:list-item>
            </text:list>
            <text:p text:style-name="P488"/>
            <text:p text:style-name="P489"><text:span text:style-name="T489_1">Overall<text:s/>Assessment:<text:s/></text:span><text:span text:style-name="T489_2">the<text:s/>programme’s<text:s/>efficiency<text:s/>performance<text:s/>was<text:s/>driven<text:s/>by<text:s/>streamlined<text:s/>delivery,<text:s/>scale,<text:s/>decentralised<text:s/>systems,<text:s/>and<text:s/>reinvestment<text:s/>of<text:s/>savings<text:s/>–<text:s/>maximizing<text:s/>outputs<text:s/>while<text:s/>controlling<text:s/>costs.<text:s/></text:span></text:p>
          </table:table-cell>
        </table:table-row>
        <table:table-row table:style-name="Row43">
          <table:table-cell table:style-name="Cell169">
            <text:p text:style-name="P490"><text:span text:style-name="T490_1">Effectiveness</text:span></text:p>
          </table:table-cell>
          <table:table-cell table:style-name="Cell170">
            <text:p text:style-name="P491"/>
            <text:p text:style-name="P492"><text:span text:style-name="T492_1">The<text:s/>specific<text:s/>strategies<text:s/>used<text:s/>to<text:s/>achieve<text:s/></text:span><text:span text:style-name="T492_2">VfM</text:span><text:span text:style-name="T492_3"><text:s/>included:<text:s/></text:span></text:p>
            <text:list text:style-name="LS6" xml:id="list46">
              <text:list-item>
                <text:p text:style-name="P493"><text:span text:style-name="T493_1">Integrated<text:s/>teacher<text:s/>support<text:s/>model.<text:s/></text:span></text:p>
              </text:list-item>
            </text:list>
            <text:list text:style-name="LS7" xml:id="list47">
              <text:list-item>
                <text:p text:style-name="P494"><text:span text:style-name="T494_1">Strong<text:s/>instructional<text:s/>teacher<text:s/>support<text:s/>&amp;<text:s/>mentorship<text:s/>systems.</text:span></text:p>
              </text:list-item>
              <text:list-item>
                <text:p text:style-name="P495"><text:span text:style-name="T495_1">Provision<text:s/>and<text:s/>use<text:s/>of<text:s/>teaching<text:s/>and<text:s/>learning<text:s/>materials<text:s/>(TLMs).</text:span></text:p>
              </text:list-item>
              <text:list-item>
                <text:p text:style-name="P496"><text:span text:style-name="T496_1">Integration<text:s/>of<text:s/>the<text:s/>Social<text:s/>&amp;<text:s/>Emotional<text:s/>Learning<text:s/>(SEL)<text:s/>component.<text:s/></text:span></text:p>
              </text:list-item>
              <text:list-item>
                <text:p text:style-name="P497"><text:span text:style-name="T497_1">Policy<text:s/>engagement<text:s/>and<text:s/>system<text:s/>strengthening.</text:span></text:p>
              </text:list-item>
              <text:list-item>
                <text:p text:style-name="P498"><text:span text:style-name="T498_1">Continuous<text:s/>use<text:s/>of<text:s/>data<text:s/>and<text:s/>evidence.</text:span></text:p>
              </text:list-item>
            </text:list>
          </table:table-cell>
          <table:table-cell table:style-name="Cell171">
            <text:p text:style-name="P499"/>
            <text:list text:style-name="LS6" xml:id="list52">
              <text:list-item>
                <text:p text:style-name="P500"><text:span text:style-name="T500_1">%<text:s/>of<text:s/>teachers<text:s/>showing<text:s/>improved<text:s/>teaching<text:s/>practices<text:s/>and<text:s/>learning<text:s/>quality.</text:span></text:p>
              </text:list-item>
            </text:list>
            <text:list text:style-name="LS7" xml:id="list53">
              <text:list-item>
                <text:p text:style-name="P501"><text:span text:style-name="T501_1">Number<text:s/>of<text:s/>national<text:s/>legislative<text:s/>reforms<text:s/>supported<text:s/>or<text:s/>advanced.</text:span></text:p>
              </text:list-item>
              <text:list-item>
                <text:p text:style-name="P502"><text:span text:style-name="T502_1">Number<text:s/>of<text:s/>government<text:s/>officials<text:s/>trained<text:s/>and/or<text:s/>mentored.<text:s/></text:span></text:p>
              </text:list-item>
              <text:list-item>
                <text:p text:style-name="P503"><text:span text:style-name="T503_1">Evidence<text:s/>of<text:s/>strengthened<text:s/>policy<text:s/>implementation<text:s/>capacity.</text:span></text:p>
              </text:list-item>
            </text:list>
          </table:table-cell>
          <table:table-cell table:style-name="Cell172">
            <text:p text:style-name="P504"/>
            <text:p text:style-name="P505"><text:span text:style-name="T505_1">Teacher<text:s/>competency<text:s/>improved:</text:span><text:span text:style-name="T505_2"><text:s/>72%<text:s/>of<text:s/>teachers<text:s/>achieved<text:s/>pedagogical<text:s/>gains,<text:s/>exceeding<text:s/>targets.</text:span></text:p>
            <text:list text:style-name="LS6" xml:id="list56">
              <text:list-item>
                <text:p text:style-name="P506"><text:span text:style-name="T506_1">Government<text:s/>capacity<text:s/>strengthened:</text:span><text:span text:style-name="T506_2"><text:s/>310<text:s/>officials<text:s/>trained<text:s/>and<text:s/>mentored,<text:s/>with<text:s/>teacher<text:s/>coaching<text:s/>systems<text:s/>embedded<text:s/>and<text:s/>led<text:s/>by<text:s/>the<text:s/>sub-county<text:s/>ECE<text:s/>coordinators<text:s/>in<text:s/>the<text:s/>two<text:s/>counties.<text:s/></text:span></text:p>
              </text:list-item>
              <text:list-item>
                <text:p text:style-name="P507"><text:span text:style-name="T507_1">System-level<text:s/>progress:</text:span><text:span text:style-name="T507_2"><text:s/>5<text:s/>FL-linked<text:s/>Bills<text:s/>supported<text:s/>(now<text:s/>before<text:s/>Parliament),<text:s/>&amp;<text:s/>SEL<text:s/>component<text:s/>was<text:s/>successfully<text:s/>embedded<text:s/>in<text:s/>the<text:s/>county<text:s/>ECE<text:s/>timetables<text:s/>across<text:s/>the<text:s/>two<text:s/>counties.</text:span></text:p>
              </text:list-item>
              <text:list-item>
                <text:p text:style-name="P508"><text:span text:style-name="T508_1">Data-driven<text:s/>management<text:s/>strengthened</text:span><text:span text:style-name="T508_2">,<text:s/>with<text:s/>FL<text:s/>dashboards<text:s/>institutionalised<text:s/>in<text:s/></text:span><text:span text:style-name="T508_3">Wajir</text:span><text:span text:style-name="T508_4"><text:s/>and<text:s/>Mandera,<text:s/>enhancing<text:s/>county’s<text:s/>capacity<text:s/>to<text:s/>lead<text:s/>ECE<text:s/>monitoring,<text:s/>tracking,<text:s/>&amp;<text:s/>quality<text:s/>assurance<text:s/>processes.<text:s/></text:span></text:p>
              </text:list-item>
            </text:list>
            <text:p text:style-name="P509"><text:span text:style-name="T509_1">Overall<text:s/>Assessment:<text:s/></text:span><text:span text:style-name="T509_2">INSPIRED’s<text:s/>effectiveness<text:s/>performance<text:s/>was<text:s/>driven<text:s/>by<text:s/>integrated<text:s/>teacher<text:s/>support,<text:s/>system<text:s/>strengthening,<text:s/>&amp;<text:s/>institutionalisation<text:s/>of<text:s/>programme<text:s/>approaches,<text:s/>ensuring<text:s/>outputs<text:s/>translated<text:s/>into<text:s/>sustained<text:s/>behavioural<text:s/>and<text:s/>systemic<text:s/>change.<text:s/></text:span></text:p>
          </table:table-cell>
        </table:table-row>
        <table:table-row table:style-name="Row44">
          <table:table-cell table:style-name="Cell173">
            <text:p text:style-name="P510"><text:span text:style-name="T510_1"><text:s/></text:span><text:span text:style-name="T510_2">Equity</text:span></text:p>
          </table:table-cell>
          <table:table-cell table:style-name="Cell174">
            <text:p text:style-name="P511"><text:span text:style-name="T511_1">The<text:s/>specific<text:s/>strategies<text:s/>used<text:s/>to<text:s/>achieve<text:s/></text:span><text:span text:style-name="T511_2">VfM</text:span><text:span text:style-name="T511_3"><text:s/>included:<text:s/>-<text:s/></text:span></text:p>
            <text:list text:style-name="LS7" xml:id="list59">
              <text:list-item>
                <text:p text:style-name="P512"><text:span text:style-name="T512_1">Targeting<text:s/>marginalised<text:s/>geographies.<text:s/></text:span></text:p>
              </text:list-item>
              <text:list-item>
                <text:p text:style-name="P513"><text:span text:style-name="T513_1">Deliberate<text:s/>inclusion<text:s/>targeting.<text:s/></text:span></text:p>
              </text:list-item>
              <text:list-item>
                <text:p text:style-name="P514"><text:span text:style-name="T514_1">Integration<text:s/>of<text:s/>inclusive<text:s/>education<text:s/>approaches.<text:s/></text:span></text:p>
              </text:list-item>
              <text:list-item>
                <text:p text:style-name="P515"><text:span text:style-name="T515_1">Provision<text:s/>of<text:s/>inclusive<text:s/>and<text:s/>contextualised<text:s/>TLMs.</text:span></text:p>
              </text:list-item>
              <text:list-item>
                <text:p text:style-name="P516"><text:span text:style-name="T516_1"><text:s/>Community<text:s/>engagement<text:s/>and<text:s/>outreach.</text:span></text:p>
              </text:list-item>
            </text:list>
          </table:table-cell>
          <table:table-cell table:style-name="Cell175">
            <text:p text:style-name="P517"/>
            <text:list text:style-name="LS6" xml:id="list64">
              <text:list-item>
                <text:p text:style-name="P518"><text:span text:style-name="T518_1">%<text:s/>of<text:s/>programme<text:s/>beneficiaries<text:s/>from<text:s/>the<text:s/>underserved<text:s/>&amp;<text:s/>marginalised<text:s/>areas.</text:span></text:p>
              </text:list-item>
            </text:list>
            <text:list text:style-name="LS7" xml:id="list65">
              <text:list-item>
                <text:p text:style-name="P519"><text:span text:style-name="T519_1">Total<text:s/>number<text:s/>of<text:s/>ECE<text:s/>learners<text:s/>reached<text:s/>in<text:s/>the<text:s/>rural/underserved<text:s/>locations.<text:s/></text:span></text:p>
              </text:list-item>
              <text:list-item>
                <text:p text:style-name="P520"><text:span text:style-name="T520_1">%<text:s/>of<text:s/>ECE<text:s/>learners<text:s/>with<text:s/>SEND<text:s/>identified,<text:s/>enrolled,<text:s/>and<text:s/>supported.</text:span></text:p>
              </text:list-item>
              <text:list-item>
                <text:p text:style-name="P521"><text:span text:style-name="T521_1">Proportion<text:s/>of<text:s/>teachers<text:s/>trained<text:s/>in<text:s/>inclusive<text:s/>ECE<text:s/>pedagogy<text:s/>and<text:s/>SEND<text:s/>support.<text:s/></text:span></text:p>
              </text:list-item>
            </text:list>
          </table:table-cell>
          <table:table-cell table:style-name="Cell176">
            <text:p text:style-name="P522"/>
            <text:list text:style-name="LS6" xml:id="list68">
              <text:list-item>
                <text:p text:style-name="P523"><text:span text:style-name="T523_1">Targeting:<text:s/></text:span><text:span text:style-name="T523_2">Over<text:s/>70%<text:s/>of<text:s/>beneficiaries<text:s/>are<text:s/>in<text:s/>the<text:s/>underserved<text:s/>areas,<text:s/>demonstrating<text:s/>effective<text:s/>geographic<text:s/>focus.</text:span></text:p>
              </text:list-item>
              <text:list-item>
                <text:p text:style-name="P524"><text:span text:style-name="T524_1">Expanded<text:s/>access<text:s/>at<text:s/>scale:</text:span><text:span text:style-name="T524_2"><text:s/>Reached<text:s/>94,580<text:s/>marginalised<text:s/>learners,<text:s/>exceeding<text:s/>target<text:s/>with<text:s/>a<text:s/>strong<text:s/>focus<text:s/>on<text:s/>ASAL<text:s/>counties.<text:s/></text:span></text:p>
              </text:list-item>
              <text:list-item>
                <text:p text:style-name="P525"><text:span text:style-name="T525_1">Gender<text:s/>equity<text:s/>gains:</text:span><text:span text:style-name="T525_2"><text:s/>41,997<text:s/>girls<text:s/>reached<text:s/>(44%),<text:s/>with<text:s/>a<text:s/>14.1%<text:s/>increase<text:s/>in<text:s/>girls’<text:s/>enrolment<text:s/>from<text:s/>2024–2025.<text:s/></text:span></text:p>
              </text:list-item>
            </text:list>
            <text:p text:style-name="P526"/>
            <text:list text:style-name="LS6" xml:id="list71">
              <text:list-item>
                <text:p text:style-name="P527"><text:span text:style-name="T527_1">Inclusion<text:s/>of<text:s/>learners<text:s/>with<text:s/>disabilities:<text:s/></text:span><text:span text:style-name="T527_2">The<text:s/>programme<text:s/>directly<text:s/>supported<text:s/>five<text:s/>Special<text:s/>Needs<text:s/>Education<text:s/>schools<text:s/>including:<text:s/>the<text:s/>Mandera<text:s/>Special<text:s/>School<text:s/>for<text:s/>the<text:s/>Blind,<text:s/>the<text:s/>Mandera<text:s/>Special<text:s/>School<text:s/>for<text:s/>the<text:s/>Deaf,<text:s/>the<text:s/></text:span><text:span text:style-name="T527_3">Wajir</text:span><text:span text:style-name="T527_4"><text:s/>Special<text:s/>School<text:s/>for<text:s/>the<text:s/>Blind,<text:s/>the<text:s/></text:span><text:span text:style-name="T527_5">Wajir</text:span><text:span text:style-name="T527_6"><text:s/>Special<text:s/>School<text:s/>for<text:s/>the<text:s/>Deaf,<text:s/>and<text:s/>the<text:s/></text:span><text:span text:style-name="T527_7">Wajir</text:span><text:span text:style-name="T527_8"><text:s/>School<text:s/>for<text:s/>the<text:s/>Mentally<text:s/>Handicapped.<text:s/>This<text:s/>strengthened<text:s/>the<text:s/>county<text:s/>government’s<text:s/>capacity<text:s/>to<text:s/>deliver<text:s/>more<text:s/>inclusive<text:s/>ECE<text:s/>services<text:s/>in<text:s/>both<text:s/>counties.<text:s/></text:span></text:p>
              </text:list-item>
            </text:list>
            <text:p text:style-name="P528"><text:span text:style-name="T528_1">Overall<text:s/>Assessment:<text:s/></text:span><text:span text:style-name="T528_2">the<text:s/>programme’s<text:s/>Equity<text:s/>performance<text:s/>was<text:s/>driven<text:s/>by<text:s/>targeted<text:s/>delivery<text:s/>in<text:s/>the<text:s/>underserved<text:s/>areas,<text:s/>deliberate<text:s/>inclusion<text:s/>of<text:s/>the<text:s/>vulnerable<text:s/>groups,<text:s/>strong<text:s/>community<text:s/>engagement,<text:s/>&amp;<text:s/>institutionalized<text:s/>systems<text:s/>that<text:s/>sustain<text:s/>inclusive<text:s/>access<text:s/>and<text:s/>outcomes</text:span><text:span text:style-name="T528_3"><text:note text:note-class="footnote"><text:note-citation/><text:note-body><text:p text:style-name="P529"><text:span text:style-name="T529_1"><text:s/></text:span><text:span text:style-name="T529_2">Although<text:s/>boys<text:s/>accounted<text:s/>for<text:s/>a<text:s/>larger<text:s/>share<text:s/>of<text:s/>programme<text:s/>beneficiaries<text:s/>(52,041<text:s/>boys<text:s/>compared<text:s/>with<text:s/>41,997<text:s/>girls),<text:s/>this<text:s/>reflects<text:s/>the<text:s/>longstanding<text:s/>gender<text:s/>imbalance<text:s/>in<text:s/>ECE<text:s/>enrolment<text:s/>across<text:s/></text:span><text:span text:style-name="T529_3">Wajir</text:span><text:span text:style-name="T529_4"><text:s/>and<text:s/>Mandera.<text:s/>Encouragingly,</text:span><text:span text:style-name="T529_5"><text:s/></text:span><text:span text:style-name="T529_6">INSPIRED's<text:s/>targeted<text:s/>enrolment<text:s/>campaigns,<text:s/>community<text:s/>engagement<text:s/>and<text:s/>gender-responsive<text:s/>programming<text:s/>contributed<text:s/>to<text:s/>sustained<text:s/>improvements<text:s/>in<text:s/>girls'<text:s/>participation.<text:s/>Between<text:s/>2024<text:s/>and<text:s/>2026,<text:s/>PP1<text:s/>enrolment<text:s/>of<text:s/>girls<text:s/>increased<text:s/>from<text:s/>12,693<text:s/>to<text:s/>14,486<text:s/>(14.1%),<text:s/>while<text:s/>girls'<text:s/>share<text:s/>of<text:s/>total<text:s/>PP1<text:s/>enrolment<text:s/>rose<text:s/>from<text:s/>43.17%<text:s/>to<text:s/>44.59%.<text:s/>These<text:s/>trends<text:s/>suggest<text:s/>that<text:s/>the<text:s/>programme<text:s/>helped<text:s/>narrow<text:s/>the<text:s/>gender<text:s/>gap<text:s/>in<text:s/>access<text:s/>to<text:s/>early<text:s/>learning,<text:s/>even<text:s/>though<text:s/>gender<text:s/>parity<text:s/>has<text:s/>not<text:s/>yet<text:s/>been<text:s/>achieved.</text:span></text:p><text:p text:style-name="P530"/></text:note-body></text:note></text:span><text:span text:style-name="T530_1">.<text:s/></text:span></text:p>
          </table:table-cell>
        </table:table-row>
        <table:table-row table:style-name="Row45">
          <table:table-cell table:style-name="Cell177">
            <text:p text:style-name="P531"><text:span text:style-name="T531_1"><text:s/></text:span></text:p>
            <text:p text:style-name="P532"><text:span text:style-name="T532_1">Cost-<text:s/>Effectiveness</text:span></text:p>
          </table:table-cell>
          <table:table-cell table:style-name="Cell178" table:number-columns-spanned="2">
            <text:list text:style-name="LS31" xml:id="list72">
              <text:list-item>
                <text:p text:style-name="P533"><text:span text:style-name="T533_1">The<text:s/>programme<text:s/>demonstrates<text:s/>strong<text:s/>performance<text:s/>through<text:s/>achieving<text:s/>large-scale<text:s/>results<text:s/>at<text:s/>low<text:s/>unit<text:s/>cost,<text:s/>translating<text:s/>investments<text:s/>into<text:s/>improved<text:s/>teacher<text:s/>performance<text:s/>and<text:s/>expanded<text:s/>learner<text:s/>reach.<text:s/></text:span></text:p>
              </text:list-item>
            </text:list>
            <text:p text:style-name="P534"/>
            <text:list text:style-name="LS7" xml:id="list73">
              <text:list-item>
                <text:p text:style-name="P535"><text:span text:style-name="T535_1">While<text:s/>a<text:s/>full<text:s/>cost-effectiveness<text:s/>assessment<text:s/>will<text:s/>only<text:s/>be<text:s/>possible<text:s/>once<text:s/>learner<text:s/>outcome<text:s/>data<text:s/>is<text:s/>available<text:s/>at<text:s/>endline,<text:s/>available<text:s/>evidence<text:s/>suggests<text:s/>that<text:s/>programme<text:s/>investments<text:s/>are<text:s/>generating<text:s/>positive<text:s/>outcomes<text:s/>at<text:s/>relatively<text:s/>low<text:s/>unit<text:s/>cost.</text:span></text:p>
              </text:list-item>
            </text:list>
          </table:table-cell>
          <table:covered-table-cell/>
          <table:table-cell table:style-name="Cell179">
            <text:list text:style-name="LS30" xml:id="list74">
              <text:list-item>
                <text:p text:style-name="P536"><text:span text:style-name="T536_1">Low<text:s/>unit<text:s/>cost<text:s/>at<text:s/>scale:</text:span><text:span text:style-name="T536_2"><text:s/>the<text:s/>unit<text:s/>cost<text:s/>per<text:s/>learner<text:s/>reached<text:s/>is<text:s/>about<text:s/>£25.2,<text:s/>with<text:s/>the<text:s/>programme<text:s/>exceeding<text:s/></text:span><text:span text:style-name="T536_3">milestone</text:span><text:span text:style-name="T536_4"><text:s/>(94,580<text:s/>vs<text:s/>75,000).<text:s/>This<text:s/>indicates<text:s/>strong<text:s/>value<text:s/>for<text:s/>money<text:s/>at<text:s/>output<text:s/>level.<text:s/></text:span></text:p>
              </text:list-item>
              <text:list-item>
                <text:p text:style-name="P537"><text:span text:style-name="T537_1">Positive<text:s/>outcome<text:s/>signals:</text:span><text:span text:style-name="T537_2"><text:s/>Investments<text:s/>translated<text:s/>into<text:s/>strong<text:s/>outcome<text:s/>gains,<text:s/>with<text:s/>72%<text:s/>of<text:s/>ECE<text:s/>teachers<text:s/>demonstrating<text:s/>improved<text:s/>pedagogical<text:s/>competencies,<text:s/>indicating<text:s/>good<text:s/>returns<text:s/>on<text:s/>investment.</text:span></text:p>
              </text:list-item>
            </text:list>
          </table:table-cell>
        </table:table-row>
      </table:table>
      <text:p text:style-name="P538"/>
      <text:h text:style-name="P539" text:outline-level="2"><text:span text:style-name="T539_1">Assessment<text:s/>of<text:s/>continuing<text:s/>value<text:s/>for<text:s/>money</text:span></text:h>
      <text:p text:style-name="P540"><text:span text:style-name="T540_1"><text:s/></text:span><text:span text:style-name="T540_2">The<text:s/>INSPIRED<text:s/>Business<text:s/>Case<text:s/></text:span><text:span text:style-name="T540_3">VfM</text:span><text:span text:style-name="T540_4"><text:s/>proposition<text:s/>remains<text:s/>valid.<text:s/>The<text:s/>programme<text:s/>has<text:s/>demonstrated<text:s/>strong<text:s/>Economy<text:s/>through<text:s/>restructuring,<text:s/>cost<text:s/>control<text:s/>and<text:s/>partner<text:s/>savings;<text:s/>Efficiency<text:s/>by<text:s/>exceeding<text:s/>several<text:s/>output<text:s/>targets<text:s/>while<text:s/>operating<text:s/>within<text:s/>a<text:s/>reduced<text:s/>resource<text:s/>envelope;<text:s/>Effectiveness<text:s/>through<text:s/>measurable<text:s/>improvements<text:s/>in<text:s/>Government<text:s/>capability<text:s/>and<text:s/>teacher<text:s/>practice;<text:s/>and<text:s/>Equity<text:s/>through<text:s/>sustained<text:s/>focus<text:s/>on<text:s/>marginalised<text:s/>ASAL<text:s/>learners,<text:s/>girls<text:s/>and<text:s/>learners<text:s/>with<text:s/>disabilities.<text:s/>Expenditure<text:s/>has<text:s/>remained<text:s/>concentrated<text:s/>on<text:s/>the<text:s/>programme's<text:s/>principal<text:s/>drivers<text:s/>of<text:s/>results,<text:s/>particularly<text:s/>teacher<text:s/>professional<text:s/>development<text:s/>and<text:s/></text:span><text:span text:style-name="T540_5">the<text:s/></text:span><text:span text:style-name="T540_6">targeted<text:s/>technical<text:s/>assistance.</text:span></text:p>
      <text:p text:style-name="P541"/>
      <text:p text:style-name="P542"><text:span text:style-name="T542_1">The<text:s/>programme's<text:s/>systems<text:s/>approach<text:s/>further<text:s/>strengthens<text:s/>the<text:s/>value<text:s/>of<text:s/>the<text:s/>investment<text:s/>by<text:s/>transferring<text:s/>capability,<text:s/>tools<text:s/>and<text:s/>delivery<text:s/>models<text:s/>into<text:s/>Government<text:s/>structures<text:s/>rather<text:s/>than<text:s/>maintaining<text:s/>parallel<text:s/>programme<text:s/>systems.<text:s/>While<text:s/>final<text:s/>cost-effectiveness<text:s/>will<text:s/>be<text:s/>assessed<text:s/></text:span><text:span text:style-name="T542_2">by<text:s/>the<text:s/>forthcoming<text:s/></text:span><text:span text:style-name="T542_3">endline</text:span><text:span text:style-name="T542_4"><text:s/>evaluation<text:s/>study</text:span><text:span text:style-name="T542_5">,<text:s/>current<text:s/>evidence<text:s/>indicates<text:s/>that<text:s/>INSPIRED<text:s/>has<text:s/>generated<text:s/>substantial<text:s/>direct<text:s/>and<text:s/>system-level<text:s/>results.</text:span></text:p>
      <text:p text:style-name="P543"/>
      <text:p text:style-name="P544"><text:span text:style-name="T544_1">Protecting<text:s/>the<text:s/>Long-Term<text:s/>Value<text:s/>of<text:s/>the<text:s/>UK<text:s/>Investment:</text:span><text:span text:style-name="T544_2"><text:s/>INSPIRED's<text:s/>sustainability<text:s/>rests<text:s/>principally<text:s/>on<text:s/>the<text:s/>transfer<text:s/>of<text:s/>reforms<text:s/>into<text:s/>Government-owned<text:s/>institutions,<text:s/>systems<text:s/>and<text:s/>implementation<text:s/>arrangements.<text:s/>In<text:s/></text:span><text:span text:style-name="T544_3">Wajir</text:span><text:span text:style-name="T544_4"><text:s/>and<text:s/>Mandera,<text:s/>teacher<text:s/>professional<text:s/>development,<text:s/>instructional<text:s/>support,<text:s/>quality<text:s/>assurance,<text:s/>performance<text:s/>monitoring<text:s/>and<text:s/>key<text:s/>ECE<text:s/>innovations<text:s/>are<text:s/>increasingly<text:s/>embedded<text:s/>within<text:s/>county<text:s/>structures<text:s/>and<text:s/>routine<text:s/>delivery.<text:s/>Nationally,<text:s/>sustainability<text:s/>will<text:s/>depend<text:s/>on<text:s/>Government<text:s/>completing<text:s/>the<text:s/>approval,<text:s/>enactment<text:s/>and<text:s/>operationalisation<text:s/>of<text:s/>the<text:s/>key<text:s/>legislative<text:s/>and<text:s/>policy<text:s/>reforms<text:s/>supported<text:s/>by<text:s/>the<text:s/>programme.</text:span></text:p>
      <text:p text:style-name="P545"/>
      <text:p text:style-name="P546"><text:span text:style-name="T546_1">The<text:s/>UK<text:s/>will<text:s/>protect<text:s/>this<text:s/>investment<text:s/>through<text:s/>continued<text:s/>strategic<text:s/>engagement<text:s/>with<text:s/>the<text:s/>Ministry<text:s/>of<text:s/>Education,<text:s/>Parliamentary<text:s/>leadership,<text:s/>the<text:s/>Council<text:s/>of<text:s/>Governors<text:s/>and<text:s/>relevant<text:s/>county<text:s/>government<text:s/>leadership.<text:s/>Subject<text:s/>to<text:s/>approval,<text:s/>targeted<text:s/>follow-on<text:s/>technical<text:s/>assistance<text:s/>through<text:s/>the<text:s/>FCDO's<text:s/>Community<text:s/>of<text:s/>Expertise<text:s/>for<text:s/>Education<text:s/>(</text:span><text:span text:style-name="T546_2">CoEE</text:span><text:span text:style-name="T546_3">)<text:s/>will<text:s/>support<text:s/>priority<text:s/>reforms<text:s/>beyond<text:s/>December<text:s/>2026,<text:s/>with<text:s/>a<text:s/>particular<text:s/>focus<text:s/>on<text:s/>finalisation,<text:s/>operationalisation<text:s/>and<text:s/>implementation<text:s/>of<text:s/>the<text:s/>pending<text:s/>ECE<text:s/>and<text:s/>FL<text:s/>reforms,<text:s/>and<text:s/>progressive<text:s/>monitoring<text:s/>of<text:s/>downstream<text:s/>results<text:s/>beyond<text:s/>programme<text:s/>closure.<text:s/>Wider<text:s/>policy<text:s/>dialogue,<text:s/>development-partner<text:s/>coordination<text:s/>and<text:s/>future<text:s/>UK<text:s/>education<text:s/>engagement<text:s/>will<text:s/>further<text:s/>reinforce<text:s/></text:span><text:span text:style-name="T546_4">GoK’s</text:span><text:span text:style-name="T546_5"><text:s/>ownership<text:s/>and<text:s/>help<text:s/>ensure<text:s/>that<text:s/>INSPIRED's<text:s/>evidence<text:s/>continues<text:s/>to<text:s/>inform<text:s/>Kenya's<text:s/>ECE<text:s/>and<text:s/>FL<text:s/>policy<text:s/>dialogue.</text:span></text:p>
      <text:p text:style-name="P547"/>
      <text:h text:style-name="P548" text:outline-level="1"><text:span text:style-name="T548_1">E.<text:s/>Risk</text:span></text:h>
      <text:p text:style-name="P549"/>
      <text:p text:style-name="P550"><text:span text:style-name="T550_1">Overall<text:s/>risk<text:s/>rating:<text:s/></text:span><text:span text:style-name="T550_2">Moderate</text:span><text:span text:style-name="T550_3">  </text:span></text:p>
      <text:p text:style-name="P551"><text:span text:style-name="T551_1">The<text:s/>overall<text:s/>programme<text:s/>risk<text:s/>has<text:s/>not<text:s/>changed<text:s/>since<text:s/>the<text:s/>approval. <text:s/>The<text:s/>programme’s<text:s/>net<text:s/>risk<text:s/>rating remains as ‘moderate’ due<text:s/>to<text:s/>risk<text:s/>mitigation<text:s/>measures<text:s/>put<text:s/>in<text:s/>place. The<text:s/>overall<text:s/>risk<text:s/>rating<text:s/>remained<text:s/>unchanged<text:s/>during<text:s/>the<text:s/>year<text:s/>despite<text:s/>the<text:s/>materialisation<text:s/>of<text:s/>significant<text:s/>risks,<text:s/>as<text:s/>these<text:s/>had<text:s/>been anticipated and<text:s/>managed<text:s/>effectively<text:s/>through<text:s/>established<text:s/>mitigation<text:s/>measures.<text:s/>For<text:s/>instance,<text:s/>ODA<text:s/>budget<text:s/>cuts</text:span><text:span text:style-name="T551_2">,<text:s/></text:span><text:span text:style-name="T551_3">resulting<text:s/>in<text:s/>an<text:s/>early<text:s/>programme<text:s/>closure<text:s/>by<text:s/>three<text:s/>months</text:span><text:span text:style-name="T551_4">,<text:s/></text:span><text:span text:style-name="T551_5">were<text:s/>addressed<text:s/>through timely restructuring<text:s/>and<text:s/>prioritisation<text:s/>of<text:s/>critical<text:s/>deliverables,<text:s/>minimising<text:s/>impact<text:s/>on<text:s/>key<text:s/>results.  Similarly,<text:s/>access<text:s/>constraints<text:s/>in<text:s/>Mandera,<text:s/>which required remote<text:s/>FCDO<text:s/>oversight<text:s/>and<text:s/>third-party<text:s/>monitoring<text:s/>(TPM),<text:s/>were<text:s/>mitigated<text:s/>through<text:s/>adaptive<text:s/>approaches<text:s/>embedded<text:s/>in<text:s/>the<text:s/>programme<text:s/>design,<text:s/>including<text:s/>strengthened<text:s/>implementing<text:s/>partner<text:s/>monitoring<text:s/>systems. Overall,<text:s/>the<text:s/>programme demonstrated strong<text:s/>risk<text:s/>management<text:s/>and<text:s/>resilience, maintaining delivery<text:s/>continuity<text:s/>and<text:s/>safeguarding<text:s/>outcomes,<text:s/>thereby<text:s/>justifying<text:s/>the<text:s/>stable<text:s/>risk<text:s/>rating. </text:span></text:p>
      <text:p text:style-name="P552"/>
      <text:p text:style-name="P553"><text:span text:style-name="T553_1">FCDO<text:s/>Kenya’s<text:s/>risk<text:s/>appetite<text:s/>for<text:s/>the<text:s/>programme<text:s/>is<text:s/>receptive<text:s/>which<text:s/>is<text:s/>within<text:s/>FCDO’s<text:s/>risk<text:s/>appetite. The<text:s/></text:span><text:span text:style-name="T553_2">FCDO<text:s/>programme<text:s/>team<text:s/>has<text:s/>established<text:s/>processes<text:s/>to<text:s/>proactively<text:s/>identify<text:s/>potential<text:s/>fraud<text:s/>risks<text:s/></text:span><text:span text:style-name="T553_3">through<text:s/>both<text:s/>financial<text:s/>and<text:s/>operational<text:s/>oversight<text:s/>mechanisms. EDT<text:s/>quarterly<text:s/>reports<text:s/>undergo<text:s/>detailed<text:s/>review,<text:s/>including<text:s/>analysis<text:s/>of<text:s/>narrative<text:s/>reports<text:s/>for<text:s/>inconsistencies<text:s/>and<text:s/>line-by-line<text:s/>scrutiny<text:s/>of<text:s/>financial<text:s/>data<text:s/>to<text:s/>detect<text:s/>anomalies<text:s/>or<text:s/>irregularities.<text:s/>In<text:s/>addition,<text:s/>quarterly<text:s/>review<text:s/>meetings<text:s/>are<text:s/>held<text:s/>with<text:s/>partners,<text:s/>with<text:s/>fraud<text:s/>risk<text:s/>included<text:s/>as<text:s/>a<text:s/>standing<text:s/>agenda<text:s/>item<text:s/>to<text:s/>reinforce<text:s/>expectations<text:s/>and<text:s/>discuss<text:s/>any<text:s/>emerging<text:s/>concerns.<text:s/>Additionally,<text:s/>risk<text:s/>registers<text:s/>are maintained which<text:s/>include Safeguarding<text:s/>and<text:s/>Fraud<text:s/>risks.<text:s/>No<text:s/>risks<text:s/>outside<text:s/>of<text:s/>appetite<text:s/>were identified during<text:s/>this<text:s/>period.  </text:span></text:p>
      <text:p text:style-name="P554"/>
      <text:p text:style-name="P555"><text:span text:style-name="T555_1">Security remains a<text:s/>key<text:s/>constraint<text:s/>in<text:s/>Mandera,<text:s/>as<text:s/>a<text:s/>result a local<text:s/>partner with<text:s/>strong<text:s/>local<text:s/>presence was<text:s/>selected.<text:s/>FCDO<text:s/>staff<text:s/>have<text:s/>not<text:s/>been<text:s/>able<text:s/>to<text:s/>visit<text:s/>Mandera<text:s/>due<text:s/>to<text:s/>security<text:s/>risk. <text:s/>Programme<text:s/>oversight<text:s/>has<text:s/>therefore<text:s/>relied largely<text:s/>on remote<text:s/>engagement<text:s/>and<text:s/>monitoring<text:s/>through<text:s/>implementing<text:s/>partners,<text:s/>increasing<text:s/>the<text:s/>need<text:s/>for<text:s/>independent<text:s/>verification.<text:s/>FCDO<text:s/>is in<text:s/>the<text:s/></text:span><text:span text:style-name="T555_2">process<text:s/>of<text:s/>bringing<text:s/>on<text:s/>board<text:s/>a<text:s/>third-party<text:s/>monitor<text:s/>(TPM)<text:s/>to<text:s/>strengthen<text:s/>assurance,<text:s/>validate<text:s/>partner-reported<text:s/>information,<text:s/>and<text:s/>support<text:s/>effective<text:s/>risk<text:s/>management.<text:s/></text:span><text:span text:style-name="T555_3">All<text:s/>recommendations<text:s/>arising<text:s/>from<text:s/>the<text:s/>due<text:s/>diligence<text:s/>process<text:s/>have<text:s/>been<text:s/>systematically<text:s/>addressed,<text:s/>with<text:s/>responsibilities<text:s/>assigned<text:s/>and<text:s/>timelines<text:s/>defined<text:s/>for<text:s/>their<text:s/>implementation.<text:s/>Where<text:s/>applicable,<text:s/>these<text:s/>recommendations<text:s/>have<text:s/>been<text:s/>integrated<text:s/>into<text:s/>project<text:s/>plans<text:s/>and<text:s/>operational<text:s/>procedures<text:s/>to<text:s/>strengthen<text:s/>risk<text:s/>management<text:s/>and<text:s/>enhance<text:s/>overall<text:s/>project<text:s/>resilience.<text:s/>The<text:s/>team<text:s/>continues<text:s/>to monitor compliance<text:s/>with<text:s/>these<text:s/>recommendations<text:s/>and<text:s/>provides<text:s/>updates quarterly.</text:span></text:p>
      <text:p text:style-name="P556"/>
      <text:p text:style-name="P557"/>
      <text:p text:style-name="P558"/>
      <text:p text:style-name="P559"/>
      <text:h text:style-name="P560" text:outline-level="2"><text:span text:style-name="T560_1">Risk<text:s/>assessment<text:s/>and<text:s/>mitigation</text:span></text:h>
      <table:table table:style-name="Table10">
        <table:table-column table:style-name="Column56"/>
        <table:table-column table:style-name="Column57"/>
        <table:table-column table:style-name="Column58"/>
        <table:table-row table:style-name="Row46">
          <table:table-cell table:style-name="Cell180">
            <text:p text:style-name="P561"><text:span text:style-name="T561_1">Risk<text:s/>Category</text:span></text:p>
          </table:table-cell>
          <table:table-cell table:style-name="Cell181">
            <text:p text:style-name="P562"><text:span text:style-name="T562_1">Risk<text:s/>Appetite</text:span></text:p>
            <text:p text:style-name="P563"/>
          </table:table-cell>
          <table:table-cell table:style-name="Cell182">
            <text:p text:style-name="P564"><text:span text:style-name="T564_1">Rationale<text:s/>and<text:s/>Mitigation<text:s/>Measures</text:span></text:p>
          </table:table-cell>
        </table:table-row>
        <table:table-row table:style-name="Row47">
          <table:table-cell table:style-name="Cell183">
            <text:p text:style-name="P565"><text:span text:style-name="T565_1">Strategy<text:s/>and<text:s/>context</text:span></text:p>
          </table:table-cell>
          <table:table-cell table:style-name="Cell184">
            <text:p text:style-name="P566"><text:span text:style-name="T566_1">Receptive<text:s/>(Moderate)</text:span></text:p>
          </table:table-cell>
          <table:table-cell table:style-name="Cell185">
            <text:p text:style-name="P567"><text:span text:style-name="T567_1">The<text:s/>security<text:s/>situation<text:s/>in<text:s/>Mandera<text:s/>is<text:s/>fluid,<text:s/>with<text:s/>incidents<text:s/>reported<text:s/>from<text:s/>time<text:s/>to<text:s/>time<text:s/>due<text:s/>to<text:s/>frequent<text:s/>attacks<text:s/>by<text:s/>terrorist<text:s/>groups<text:s/>as<text:s/>well<text:s/>as<text:s/>clan-based<text:s/>conflicts.<text:s/>The<text:s/>implementing<text:s/>partner<text:s/>is<text:s/>working<text:s/>with<text:s/>a<text:s/>local<text:s/>delivery<text:s/>partner<text:s/>who<text:s/>provides<text:s/>security<text:s/>intelligence<text:s/>and<text:s/>advisories<text:s/>to<text:s/>support<text:s/>day-to-day<text:s/>security<text:s/>and<text:s/>seamless<text:s/>programme<text:s/>implementation<text:s/>through<text:s/>weekly<text:s/>security<text:s/>reports.</text:span></text:p>
            <text:p text:style-name="P568"/>
            <text:p text:style-name="P569"><text:span text:style-name="T569_1">In<text:s/>Mandera,<text:s/>there<text:s/>were<text:s/>no<text:s/>incidents<text:s/>or<text:s/>near-miss<text:s/>reports<text:s/>during<text:s/>the<text:s/>period<text:s/>under<text:s/>review.<text:s/>FCDO<text:s/>managed<text:s/>two<text:s/>successful<text:s/>field<text:s/>visits<text:s/>to<text:s/></text:span><text:span text:style-name="T569_2">Wajir</text:span><text:span text:style-name="T569_3"><text:s/>since<text:s/>the<text:s/>last<text:s/>review.</text:span></text:p>
            <text:p text:style-name="P570"/>
          </table:table-cell>
        </table:table-row>
        <table:table-row table:style-name="Row48">
          <table:table-cell table:style-name="Cell186">
            <text:p text:style-name="P571"><text:span text:style-name="T571_1">Policy<text:s/>and<text:s/>Programme<text:s/>Delivery</text:span></text:p>
          </table:table-cell>
          <table:table-cell table:style-name="Cell187">
            <text:p text:style-name="P572"><text:span text:style-name="T572_1">Receptive<text:s/>(Moderate)</text:span></text:p>
          </table:table-cell>
          <table:table-cell table:style-name="Cell188">
            <text:p text:style-name="P573"><text:span text:style-name="T573_1">Changing<text:s/>political<text:s/>landscape<text:s/>and<text:s/>dynamics,<text:s/>with<text:s/>expectations,<text:s/>demands<text:s/>and<text:s/>interests<text:s/>from<text:s/>the<text:s/></text:span><text:span text:style-name="T573_2">MoE</text:span><text:span text:style-name="T573_3">,<text:s/></text:span><text:span text:style-name="T573_4">CoG</text:span><text:span text:style-name="T573_5"><text:s/>and<text:s/>the<text:s/>two<text:s/>county<text:s/>Governments<text:s/>against<text:s/>the<text:s/>limited<text:s/>budget<text:s/>and<text:s/>competing<text:s/>priorities. </text:span><text:span text:style-name="T573_6">The<text:s/>implementing<text:s/>partner,<text:s/>in<text:s/>consultation<text:s/>with<text:s/>local<text:s/>leaders<text:s/>and<text:s/>stakeholders,<text:s/>mitigates<text:s/>this<text:s/>risk<text:s/>through<text:s/>coalition<text:s/>building,<text:s/>regular<text:s/>engagement,<text:s/>and<text:s/>joint<text:s/>prioritization<text:s/>aligned<text:s/>with<text:s/>available<text:s/>resources<text:s/>and<text:s/></text:span><text:span text:style-name="T573_7">programme</text:span><text:span text:style-name="T573_8"><text:s/>objectives.<text:s/>Work<text:s/>plans<text:s/>are<text:s/>periodically<text:s/>reviewed<text:s/>to<text:s/>ensure<text:s/>their<text:s/>continued<text:s/>effectiveness<text:s/>in<text:s/>informing<text:s/>decision-making.<text:s/></text:span></text:p>
            <text:p text:style-name="P574"/>
          </table:table-cell>
        </table:table-row>
        <table:table-row table:style-name="Row49">
          <table:table-cell table:style-name="Cell189">
            <text:p text:style-name="P575"><text:span text:style-name="T575_1">Budget<text:s/>cuts-</text:span><text:span text:style-name="T575_2"><text:s/>UK<text:s/>ODA<text:s/>budget<text:s/>cuts </text:span></text:p>
          </table:table-cell>
          <table:table-cell table:style-name="Cell190">
            <text:p text:style-name="P576"><text:span text:style-name="T576_1">Cautious<text:s/>(moderate)</text:span><text:span text:style-name="T576_2"> </text:span></text:p>
          </table:table-cell>
          <table:table-cell table:style-name="Cell191">
            <text:p text:style-name="P577"><text:span text:style-name="T577_1">Materialized</text:span><text:span text:style-name="T577_2"><text:s/>-<text:s/>The<text:s/>reduction<text:s/>in<text:s/>ODA<text:s/>(to<text:s/>0.3%)<text:s/>might<text:s/>impact<text:s/>this<text:s/>programme.<text:s/>Though,<text:s/>still<text:s/>within<text:s/>BHC<text:s/>risk<text:s/>appetite.<text:s text:c="2"/></text:span></text:p>
            <text:p text:style-name="P578"/>
            <text:p text:style-name="P579"><text:span text:style-name="T579_1">To<text:s/>mitigate<text:s/>this<text:s/>risk,<text:s/>the<text:s/>programme<text:s/>team<text:s/>developed<text:s/>a<text:s/>set<text:s/>of<text:s/>options<text:s/>aimed<text:s/>at<text:s/>ensuring<text:s/>the<text:s/>achievement<text:s/>of<text:s/>core<text:s/>objectives,<text:s/>including<text:s/>targeted<text:s/>restructuring<text:s/>while<text:s/>preserving<text:s/>critical<text:s/>relationships<text:s/>with<text:s/></text:span><text:span text:style-name="T579_2">GoK</text:span><text:span text:style-name="T579_3">.</text:span></text:p>
          </table:table-cell>
        </table:table-row>
        <table:table-row table:style-name="Row50">
          <table:table-cell table:style-name="Cell192">
            <text:p text:style-name="P580"><text:span text:style-name="T580_1">Financial<text:s/>and<text:s/>Fiduciary </text:span></text:p>
          </table:table-cell>
          <table:table-cell table:style-name="Cell193">
            <text:p text:style-name="P581"><text:span text:style-name="T581_1">Cautious<text:s/>(moderate)</text:span><text:span text:style-name="T581_2"> </text:span></text:p>
          </table:table-cell>
          <table:table-cell table:style-name="Cell194">
            <text:p text:style-name="P582"><text:span text:style-name="T582_1">Fraud,<text:s/>corruption<text:s/>and<text:s/>misuse<text:s/>of<text:s/>FCDO<text:s/>funds<text:s/>leading<text:s/>to<text:s/>loss<text:s/>of<text:s/>funds. Robust<text:s/>financial<text:s/>controls<text:s/>and<text:s/>reporting<text:s/>were<text:s/>implemented.<text:s/>The<text:s/>programme<text:s/>team<text:s/>introduced<text:s/>standardized<text:s/>narrative<text:s/>and<text:s/>financial<text:s/>templates,<text:s/>a<text:s/>monthly<text:s/>expenditure<text:s/>tracking<text:s/>tool,<text:s/>and<text:s/>regular<text:s/>review<text:s/>meetings.<text:s/>These<text:s/>processes<text:s/>enabled<text:s/>early<text:s/>identification<text:s/>of<text:s/>fraud<text:s/>risks<text:s/>through<text:s/>financial<text:s/>and<text:s/>operational<text:s/>oversight.<text:s/></text:span></text:p>
            <text:p text:style-name="P583"/>
            <text:p text:style-name="P584"><text:span text:style-name="T584_1">Quarterly<text:s/>partner<text:s/>reports<text:s/>are<text:s/>rigorously<text:s/>reviewed,<text:s/>including<text:s/>narrative<text:s/>consistency<text:s/>checks<text:s/>and<text:s/>detailed<text:s/>financial<text:s/>scrutiny<text:s/>to<text:s/>identify<text:s/>anomalies.<text:s/>Quarterly<text:s/>review<text:s/>meetings<text:s/>also<text:s/>include<text:s/>fraud<text:s/>risk<text:s/>reporting<text:s/>as<text:s/>a<text:s/>standing<text:s/>agenda<text:s/>item<text:s/>to<text:s/>reinforce<text:s/>expectations<text:s/>and<text:s/>address<text:s/>any<text:s/>emerging<text:s/>issues.<text:s/>No<text:s/>funds<text:s/>were<text:s/>channelled<text:s/>directly<text:s/>to<text:s/>national<text:s/>or<text:s/>local<text:s/>government.<text:s/>No<text:s/>fraud<text:s/>cases<text:s/>were<text:s/>reported<text:s/>during<text:s/>the<text:s/>year<text:s/>under<text:s/>review.</text:span></text:p>
            <text:p text:style-name="P585"><text:span text:style-name="T585_1"> </text:span></text:p>
          </table:table-cell>
        </table:table-row>
        <table:table-row table:style-name="Row51">
          <table:table-cell table:style-name="Cell195">
            <text:p text:style-name="P586"><text:span text:style-name="T586_1">Safeguarding </text:span></text:p>
          </table:table-cell>
          <table:table-cell table:style-name="Cell196">
            <text:p text:style-name="P587"><text:span text:style-name="T587_1">Cautious<text:s/>(moderate)</text:span><text:span text:style-name="T587_2"> </text:span></text:p>
          </table:table-cell>
          <table:table-cell table:style-name="Cell197">
            <text:p text:style-name="P588"><text:span text:style-name="T588_1">The<text:s/>possibilities<text:s/>of<text:s/>Sexual<text:s/>Exploitation,<text:s/>Abuse<text:s/>and<text:s/>Harassment<text:s/>(SEAH)<text:s/>issues,<text:s/>given<text:s/>the<text:s/>context<text:s/>and<text:s/>the<text:s/>nature<text:s/>of<text:s/>the<text:s/>programme,<text:s/>partner<text:s/>safeguarding<text:s/>policies<text:s/>needed<text:s/>to<text:s/>be<text:s/>monitored<text:s/>to<text:s/>ascertain<text:s/>how<text:s/>they<text:s/>are<text:s/>implemented<text:s/>on<text:s/>the<text:s/>ground.<text:s/></text:span></text:p>
            <text:p text:style-name="P589"/>
            <text:p text:style-name="P590"><text:span text:style-name="T590_1">FCDO<text:s/>organised<text:s/>a<text:s/>one-day<text:s/>safeguarding<text:s/>training<text:s/>for<text:s/>EDT<text:s/>and<text:s/>downstream<text:s/>partner<text:s/>staff,<text:s/>delivering<text:s/>targeted<text:s/>sessions<text:s/>to<text:s/>build<text:s/>awareness<text:s/>of<text:s/>safeguarding<text:s/>risks,<text:s/>enhance<text:s/>capacity<text:s/>to<text:s/>respond<text:s/>to<text:s/>concerns,<text:s/>and<text:s/>reinforce<text:s/>understanding<text:s/>of<text:s/>reporting<text:s/>procedures<text:s/>and<text:s/>obligations.<text:s/></text:span></text:p>
            <text:p text:style-name="P591"/>
            <text:p text:style-name="P592"><text:span text:style-name="T592_1">The<text:s/>INSPIRED<text:s/>Programme<text:s/>has<text:s/>established<text:s/>inclusive<text:s/>and<text:s/>accessible<text:s/>safeguarding<text:s/>and<text:s/>reporting<text:s/>systems<text:s/>for<text:s/>children<text:s/>(including<text:s/>those<text:s/>with<text:s/>disabilities)<text:s/>and<text:s/>community<text:s/>members.<text:s/>It<text:s/>is<text:s/>led<text:s/>by<text:s/>a<text:s/>Designated<text:s/>Safeguarding<text:s/>Lead<text:s/>(DSL),<text:s/>supported<text:s/>by<text:s/>partner<text:s/>focal<text:s/>persons<text:s/>in<text:s/></text:span><text:span text:style-name="T592_2">Wajir</text:span><text:span text:style-name="T592_3"><text:s/>and<text:s/>Mandera,<text:s/>with<text:s/>clear<text:s/>reporting<text:s/>pathways<text:s/>and<text:s/>procedures.<text:s/>School<text:s/>safeguarding<text:s/>structures<text:s/>are<text:s/>also<text:s/>leveraged,<text:s/>with<text:s/>accessible<text:s/>contact<text:s/>points<text:s/>and<text:s/>helplines.</text:span></text:p>
            <text:p text:style-name="P593"/>
            <text:p text:style-name="P594"><text:span text:style-name="T594_1">To<text:s/>enhance<text:s/>awareness<text:s/>and<text:s/>accessibility,<text:s/>safeguarding<text:s/>messages<text:s/>and<text:s/>IEC<text:s/>materials<text:s/>are<text:s/>provided<text:s/>in<text:s/>local<text:s/>languages<text:s/>(Somali<text:s/>and<text:s/>Borana)<text:s/>and<text:s/>displayed<text:s/>in<text:s/>schools<text:s/>and<text:s/>community<text:s/>spaces.<text:s/>The<text:s/>programme<text:s/>conducts<text:s/>regular<text:s/>sensitization<text:s/>sessions<text:s/>with<text:s/>learners,<text:s/>parents,<text:s/>teachers,<text:s/>and<text:s/>community<text:s/>leaders<text:s/>to<text:s/>promote<text:s/>child<text:s/>protection<text:s/>awareness<text:s/>and<text:s/>reporting<text:s/>mechanisms.<text:s/>All<text:s/>reporting<text:s/>processes<text:s/>prioritize<text:s/>confidentiality,<text:s/>safety<text:s/>and<text:s/>timely<text:s/>response.</text:span></text:p>
            <text:p text:style-name="P595"/>
            <text:p text:style-name="P596"><text:span text:style-name="T596_1">No<text:s/>cases<text:s/>of<text:s/>sexual<text:s/>abuse,<text:s/>harassment<text:s/>and<text:s/>exploitation<text:s/>were<text:s/>reported<text:s/>during<text:s/>the<text:s/>period<text:s/>under<text:s/>review. </text:span></text:p>
            <text:p text:style-name="P597"/>
          </table:table-cell>
        </table:table-row>
      </table:table>
      <text:p text:style-name="P598"/>
      <text:p text:style-name="P599"><text:span text:style-name="T599_1">Partnership<text:s/>principles:<text:s/></text:span><text:span text:style-name="T599_2">The<text:s/>programme<text:s/>does<text:s/>not<text:s/>provide<text:s/>financial<text:s/>aid<text:s/>to<text:s/>government<text:s/>directly. </text:span></text:p>
      <text:p text:style-name="P600"/>
      <text:h text:style-name="P601" text:outline-level="1"><text:span text:style-name="T601_1">F.<text:s/>Programme<text:s/>Management:<text:s/>Delivery,<text:s/>Commercial<text:s/>and<text:s/>Financial<text:s/>Performance</text:span></text:h>
      <text:h text:style-name="P602" text:outline-level="2"><text:span text:style-name="T602_1">Performance<text:s/>of<text:s/>partners</text:span></text:h>
      <text:p text:style-name="P603"><text:span text:style-name="T603_1">The<text:s/>programme<text:s/>is<text:s/>led<text:s/>by<text:s/>EDT,<text:s/>working<text:s/>in<text:s/>partnership<text:s/>with<text:s/>AKF,<text:s/></text:span><text:span text:style-name="T603_2">Sightsavers</text:span><text:span text:style-name="T603_3">,<text:s/>WPDA,<text:s/>and<text:s/>VOPA</text:span><text:span text:style-name="T603_4"><text:s/>(downstream<text:s/>partners)</text:span><text:span text:style-name="T603_5">,<text:s/>while<text:s/>RHA<text:s/>provides<text:s/>independent<text:s/>monitoring,<text:s/>evaluation,<text:s/>and<text:s/>learning<text:s/>support.<text:s/></text:span><text:span text:style-name="T603_6">FCDO<text:s/>has<text:s/>an<text:s/>accountable<text:s/>grant<text:s/>with<text:s/>EDT<text:s/>the<text:s/>lead<text:s/>partner,<text:s/></text:span><text:span text:style-name="T603_7">with<text:s/>delivery<text:s/>implemented<text:s/>in<text:s/>partnership<text:s/>with<text:s/>AKF,<text:s/></text:span><text:span text:style-name="T603_8">Sightsavers</text:span><text:span text:style-name="T603_9">,<text:s/>WPDA,<text:s/>and<text:s/>VOPA<text:s/>through<text:s/>sub-contracting<text:s/>and<text:s/>downstream<text:s/>partner<text:s/>agreements<text:s/>managed<text:s/>by<text:s/>EDT.<text:s/>RHA<text:s/>is<text:s/>engaged<text:s/>under<text:s/>a<text:s/>separate<text:s/>contract<text:s/>to<text:s/>provide<text:s/>independent<text:s/>Monitoring,<text:s/>Evaluation,<text:s/>and<text:s/>Learning<text:s/>(MEL)<text:s/>support.</text:span><text:span text:style-name="T603_10"><text:s/></text:span><text:span text:style-name="T603_11">EDT<text:s/>retains<text:s/>overall<text:s/>responsibility<text:s/>for<text:s/>contractual<text:s/>performance,<text:s/>delivery<text:s/>of<text:s/>milestones,<text:s/>financial<text:s/>management,<text:s/>and<text:s/>compliance<text:s/>across<text:s/>all<text:s/>partners.<text:s/>All<text:s/>downstream<text:s/>partner<text:s/>contracts<text:s/>are<text:s/>overseen<text:s/>and<text:s/>managed<text:s/>by<text:s/>EDT<text:s/>to<text:s/>ensure<text:s/>alignment<text:s/>with<text:s/>FCDO<text:s/>requirements<text:s/>and<text:s/>value<text:s/>for<text:s/>money.</text:span><text:span text:style-name="T603_12"><text:s/></text:span><text:span text:style-name="T603_13">FCDO<text:s/>has<text:s/>maintained<text:s/>a<text:s/>strong<text:s/>and<text:s/>constructive<text:s/>working<text:s/>relationship<text:s/>with<text:s/>EDT<text:s/>and<text:s/>all<text:s/>consortium<text:s/>partners<text:s/>throughout<text:s/>the<text:s/>review<text:s/>period,<text:s/>supporting<text:s/>effective<text:s/>contract<text:s/>management</text:span><text:span text:style-name="T603_14"><text:s/>and</text:span><text:span text:style-name="T603_15"><text:s/>performance<text:s/>oversight,<text:s/></text:span><text:span text:style-name="T603_16">For<text:s/>example:<text:s/></text:span></text:p>
      <text:p text:style-name="P604"/>
      <text:p text:style-name="P605"><text:span text:style-name="T605_1">Progress<text:s/>against<text:s/>workplans:</text:span><text:span text:style-name="T605_2"><text:s/>The<text:s/>partner<text:s/>has<text:s/>consistently<text:s/>met<text:s/>agreed<text:s/>deliverables<text:s/>within<text:s/>the<text:s/>reporting<text:s/>periods,<text:s/>including<text:s/>submission<text:s/>of<text:s/>timely<text:s/>technical<text:s/>and<text:s/>progress<text:s/>reports<text:s/>aligned<text:s/>with<text:s/>the<text:s/>grant<text:s/>schedule.<text:s/>Key<text:s/>milestones<text:s/>have<text:s/>been<text:s/>achieved<text:s/>as<text:s/>per<text:s/>the<text:s/>implementation<text:s/>plan,<text:s/>with<text:s/>no<text:s/>significant<text:s/>delays<text:s/>reported.</text:span><text:span text:style-name="T605_3"><text:s/></text:span><text:span text:style-name="T605_4">Quality<text:s/>of<text:s/>deliverables:</text:span><text:span text:style-name="T605_5"><text:s/>Outputs<text:s/>produced<text:s/>by<text:s/>the<text:s/>partner<text:s/>(e.g.,<text:s/>reports,<text:s/>tools,<text:s/>or<text:s/>programme<text:s/>outputs)<text:s/>have<text:s/>met<text:s/>the<text:s/>required<text:s/>quality<text:s/>standards,<text:s/>as<text:s/>evidenced<text:s/>by<text:s/></text:span><text:span text:style-name="T605_6">quarterly</text:span><text:span text:style-name="T605_7"><text:s/>reviews<text:s/>and<text:s/>acceptance<text:s/>by<text:s/>the<text:s/>programme<text:s/>team,<text:s/></text:span><text:span text:style-name="T605_8">in<text:s/>some<text:s/>cases<text:s/>with<text:s/></text:span><text:span text:style-name="T605_9">revisions<text:s/>required.</text:span><text:span text:style-name="T605_10"><text:s/></text:span><text:span text:style-name="T605_11">Financial<text:s/>performance:</text:span><text:span text:style-name="T605_12"><text:s/>Budget<text:s/>utili</text:span><text:span text:style-name="T605_13">s</text:span><text:span text:style-name="T605_14">ation<text:s/>is<text:s/>in<text:s/>line<text:s/>with<text:s/>the<text:s/>approved<text:s/>budget<text:s/>and<text:s/>forecast.<text:s/>Expenditure<text:s/>reports<text:s/>submitted<text:s/>are<text:s/>accurate,<text:s/>well-documented,<text:s/>and<text:s/>demonstrate<text:s/>that<text:s/>funds<text:s/>are<text:s/>being<text:s/>used<text:s/>for<text:s/>their<text:s/>intended<text:s/>purposes.<text:s/>Variance<text:s/>from<text:s/>budget<text:s/>is<text:s/>minimal</text:span><text:span text:style-name="T605_15">.</text:span><text:span text:style-name="T605_16"><text:s/></text:span><text:span text:style-name="T605_17">Compliance<text:s/>and<text:s/>reporting:</text:span><text:span text:style-name="T605_18"><text:s/>The<text:s/>partner<text:s/>has<text:s/>complied<text:s/>with<text:s/>contractual<text:s/>requirements,<text:s/>including<text:s/>timely<text:s/>submission<text:s/>of<text:s/>financial<text:s/>and<text:s/>narrative<text:s/>reports,<text:s/>adherence<text:s/>to<text:s/>procurement<text:s/>and<text:s/>financial<text:s/>guidelines,<text:s/>and<text:s/>responsiveness<text:s/></text:span><text:span text:style-name="T605_19">by<text:s/></text:span><text:span text:style-name="T605_20">addressing<text:s/></text:span><text:span text:style-name="T605_21">feedback</text:span><text:span text:style-name="T605_22"><text:s/>comments<text:s/>promptly.</text:span><text:span text:style-name="T605_23"><text:s/></text:span></text:p>
      <text:p text:style-name="P606"/>
      <text:p text:style-name="P607"><text:span text:style-name="T607_1">During<text:s/>this<text:s/>period,<text:s/>we<text:s/>identified<text:s/>issues<text:s/>with<text:s/>quality<text:s/>of<text:s/>reporting.<text:s/>FCDO<text:s/>team<text:s/>had<text:s/>ex</text:span><text:span text:style-name="T607_2">tensive<text:s/>conversations<text:s/>and<text:s/>clarifications<text:s/>with<text:s/>the<text:s/>main<text:s/>partner,</text:span><text:span text:style-name="T607_3"><text:s/>EDT</text:span><text:span text:style-name="T607_4">.<text:s/>It<text:s/>required<text:s/></text:span><text:span text:style-name="T607_5">clarity<text:s/>on<text:s/>expectations<text:s/>regarding<text:s/>the<text:s/>quality<text:s/>expected.<text:s/>As<text:s/>a<text:s/>result,<text:s/>we<text:s/>have<text:s/>seen<text:s/>improvement<text:s/>in<text:s/>the<text:s/>reporting<text:s/>quality.<text:s/></text:span><text:span text:style-name="T607_6"><text:s/></text:span></text:p>
      <text:p text:style-name="P608"/>
      <text:p text:style-name="P609"><text:span text:style-name="T609_1">Stakeholder<text:s/>engagement:</text:span><text:span text:style-name="T609_2"><text:s/>The<text:s/>partner<text:s/>has<text:s/>demonstrated<text:s/>active<text:s/>coordination<text:s/>with<text:s/>relevant<text:s/>stakeholders,<text:s/>including<text:s/>participation<text:s/>in<text:s/>review<text:s/>meetings<text:s/>and<text:s/>responsiveness<text:s/>to<text:s/>feedback,<text:s/>indicating<text:s/>strong<text:s/>programme<text:s/>management<text:s/>and<text:s/>accountability</text:span><text:span text:style-name="T609_3">.<text:s/></text:span><text:span text:style-name="T609_4">Collectively,<text:s/>these<text:s/>arrangements<text:s/>have<text:s/>supported<text:s/>effective<text:s/>programme<text:s/>delivery,<text:s/>accountability,<text:s/>adaptive<text:s/>management<text:s/>and<text:s/>timely<text:s/>decision-making<text:s/>throughout<text:s/>implementation.</text:span></text:p>
      <text:p text:style-name="P610"/>
      <text:p text:style-name="P611"><text:span text:style-name="T611_1">Financial</text:span><text:span text:style-name="T611_2">s</text:span><text:span text:style-name="T611_3">:<text:s/></text:span><text:span text:style-name="T611_4">The<text:s/>total<text:s/>budget<text:s/>for<text:s/>INSPIRED<text:s/>programme<text:s/>is<text:s/></text:span><text:span text:style-name="T611_5">£</text:span><text:span text:style-name="T611_6">4.95M</text:span><text:span text:style-name="T611_7">.</text:span><text:span text:style-name="T611_8"> </text:span><text:span text:style-name="T611_9"><text:s/></text:span><text:span text:style-name="T611_10">T</text:span><text:span text:style-name="T611_11">able<text:s/></text:span><text:span text:style-name="T611_12">7</text:span><text:span text:style-name="T611_13"><text:s/>below<text:s/></text:span><text:span text:style-name="T611_14">shows<text:s/>funds<text:s/>disbursed<text:s/>to<text:s/>the<text:s/>programme<text:s/>partner<text:s/>from</text:span><text:span text:style-name="T611_15"><text:s/>05<text:s/>July<text:s/>2024<text:s/>to<text:s/>31<text:s/>March<text:s/>2026</text:span><text:span text:style-name="T611_16">: </text:span></text:p>
      <text:p text:style-name="P612"/>
      <text:h text:style-name="P613" text:outline-level="2"><text:span text:style-name="T613_1">INSPIRED<text:s/>budget<text:s/>outlook</text:span></text:h>
      <table:table table:style-name="Table11"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52">
          <table:table-cell table:style-name="Cell198">
            <text:p text:style-name="P614"><text:span text:style-name="T614_1">Partner   </text:span></text:p>
          </table:table-cell>
          <table:table-cell table:style-name="Cell199">
            <text:p text:style-name="P615"><text:span text:style-name="T615_1">Total<text:s/>budget<text:s/>(£)  </text:span></text:p>
          </table:table-cell>
          <table:table-cell table:style-name="Cell200">
            <text:p text:style-name="P616"><text:span text:style-name="T616_1">Spend<text:s/>to<text:s/>date </text:span></text:p>
          </table:table-cell>
          <table:table-cell table:style-name="Cell201">
            <text:p text:style-name="P617"><text:span text:style-name="T617_1">Balance   </text:span></text:p>
          </table:table-cell>
        </table:table-row>
        <table:table-row table:style-name="Row53">
          <table:table-cell table:style-name="Cell202">
            <text:p text:style-name="P618"><text:span text:style-name="T618_1">EDT  </text:span></text:p>
          </table:table-cell>
          <table:table-cell table:style-name="Cell203">
            <text:p text:style-name="P619"><text:span text:style-name="T619_1"><text:s text:c="3"/>4,399,956 </text:span></text:p>
          </table:table-cell>
          <table:table-cell table:style-name="Cell204">
            <text:p text:style-name="P620"><text:span text:style-name="T620_1">3,376,981.17</text:span></text:p>
            <text:p text:style-name="P621"/>
          </table:table-cell>
          <table:table-cell table:style-name="Cell205">
            <text:p text:style-name="P622"><text:span text:style-name="T622_1">1,022,974.83</text:span></text:p>
          </table:table-cell>
        </table:table-row>
        <table:table-row table:style-name="Row54">
          <table:table-cell table:style-name="Cell206">
            <text:p text:style-name="P623"><text:span text:style-name="T623_1">Education<text:s/>Adviser</text:span><text:span text:style-name="T623_2"><text:note text:note-class="footnote"><text:note-citation/><text:note-body><text:p text:style-name="P624"><text:span text:style-name="T624_1"><text:s/></text:span><text:span text:style-name="T624_2">These<text:s/>funds<text:s/>were<text:s/></text:span><text:span text:style-name="T624_3">set<text:s/>aside<text:s/>for<text:s/>PFA<text:s/>role,<text:s/></text:span><text:span text:style-name="T624_4">repurposed<text:s/>for<text:s/></text:span><text:span text:style-name="T624_5">a<text:s/>potential<text:s/>collaboration<text:s/>with<text:s/>AfDB<text:s/>and<text:s/>CIFF.</text:span></text:p></text:note-body></text:note></text:span></text:p>
          </table:table-cell>
          <table:table-cell table:style-name="Cell207">
            <text:p text:style-name="P625"><text:span text:style-name="T625_1"><text:s text:c="6"/>350,000</text:span></text:p>
          </table:table-cell>
          <table:table-cell table:style-name="Cell208">
            <text:p text:style-name="P626"><text:span text:style-name="T626_1">0</text:span></text:p>
          </table:table-cell>
          <table:table-cell table:style-name="Cell209">
            <text:p text:style-name="P627"><text:span text:style-name="T627_1">350,000</text:span></text:p>
          </table:table-cell>
        </table:table-row>
        <table:table-row table:style-name="Row55">
          <table:table-cell table:style-name="Cell210">
            <text:p text:style-name="P628"><text:span text:style-name="T628_1">Programme<text:s/>Support<text:s/>Fund<text:s/>-<text:s/>Monitoring<text:s/>&amp;<text:s/>Evaluation</text:span></text:p>
          </table:table-cell>
          <table:table-cell table:style-name="Cell211">
            <text:p text:style-name="P629"><text:span text:style-name="T629_1">100,000</text:span></text:p>
          </table:table-cell>
          <table:table-cell table:style-name="Cell212">
            <text:p text:style-name="P630"><text:span text:style-name="T630_1">98,103</text:span></text:p>
          </table:table-cell>
          <table:table-cell table:style-name="Cell213">
            <text:p text:style-name="P631"><text:span text:style-name="T631_1">1,897</text:span></text:p>
          </table:table-cell>
        </table:table-row>
        <table:table-row table:style-name="Row56">
          <table:table-cell table:style-name="Cell214">
            <text:p text:style-name="P632"><text:span text:style-name="T632_1">Inception<text:s/>Phase<text:s/></text:span></text:p>
          </table:table-cell>
          <table:table-cell table:style-name="Cell215">
            <text:p text:style-name="P633"><text:span text:style-name="T633_1"><text:s text:c="6"/>100,000</text:span><text:span text:style-name="T633_2"><text:note text:note-class="footnote"><text:note-citation/><text:note-body><text:p text:style-name="P634"><text:span text:style-name="T634_1"><text:s/>These<text:s/>funds<text:s/>were<text:s/>used<text:s/>as<text:s/>part<text:s/>of<text:s/>the<text:s/>design<text:s/>funds<text:s/>to<text:s/>support<text:s/>evidence<text:s/>gathering.</text:span><text:span text:style-name="T634_2"><text:s/></text:span></text:p></text:note-body></text:note></text:span></text:p>
          </table:table-cell>
          <table:table-cell table:style-name="Cell216">
            <text:p text:style-name="P635"><text:span text:style-name="T635_1"><text:s/>100,000</text:span></text:p>
          </table:table-cell>
          <table:table-cell table:style-name="Cell217">
            <text:p text:style-name="P636"><text:span text:style-name="T636_1">0</text:span></text:p>
          </table:table-cell>
        </table:table-row>
      </table:table>
      <text:p text:style-name="P637"/>
      <text:p text:style-name="P638"><text:span text:style-name="T638_1">Forecasting<text:s/>performance<text:s/>during<text:s/>the<text:s/>period<text:s/>under<text:s/>review<text:s/>remained<text:s/>stable,<text:s/>with<text:s/>only<text:s/>minor<text:s/>variances<text:s/>of<text:s/>(1%)<text:s/>reported<text:s/>in<text:s/>FY<text:s/>25/26.<text:s/>To<text:s/>strengthen<text:s/>financial<text:s/>management<text:s/>and<text:s/>support<text:s/>EDT,<text:s/>the<text:s/>FCDO<text:s/>programme<text:s/>team<text:s/>developed<text:s/>and<text:s/>shared<text:s/>standardi</text:span><text:span text:style-name="T638_2">s</text:span><text:span text:style-name="T638_3">ed<text:s/>narrative<text:s/>and<text:s/>financial<text:s/>reporting<text:s/>templates<text:s/>and<text:s/>introduced<text:s/>a<text:s/>monthly<text:s/>expenditure<text:s/>tracking<text:s/>tool<text:s/>alongside<text:s/>the<text:s/>regular<text:s/>review<text:s/>meetings.<text:s/>These<text:s/>measures<text:s/>enhanced<text:s/>visibility<text:s/>of<text:s/>spending<text:s/>patterns<text:s/>and<text:s/>contributed<text:s/>to<text:s/>improved<text:s/>forecast<text:s/>accuracy<text:s/>and<text:s/>reduced<text:s/>variances<text:s/>over<text:s/>time.<text:s/></text:span></text:p>
      <text:h text:style-name="P639" text:outline-level="1"><text:span text:style-name="T639_1">G.<text:s/>Monitoring,<text:s/>Evidence<text:s/>and<text:s/>Learning</text:span></text:h>
      <text:p text:style-name="P640"/>
      <text:h text:style-name="P641" text:outline-level="2"><text:span text:style-name="T641_1">Monitoring<text:s/>and<text:s/>evaluation</text:span></text:h>
      <text:p text:style-name="P642"><text:span text:style-name="T642_1">INSPIRED<text:s/>combines<text:s/>internal<text:s/>programme<text:s/>monitoring<text:s/>with<text:s/>independent<text:s/>external<text:s/>evaluation<text:s/>to<text:s/>strengthen<text:s/>accountability,<text:s/>adaptive<text:s/>management<text:s/>and<text:s/>evidence-based<text:s/>decision-making.<text:s/>Internally,<text:s/>EDT<text:s/>maintains<text:s/>robust<text:s/>monitoring<text:s/>systems<text:s/>through<text:s/>routine<text:s/>classroom<text:s/>observations,<text:s/>teacher<text:s/>coaching<text:s/>and<text:s/>mentorship<text:s/>records,<text:s/>county<text:s/>reporting<text:s/>mechanisms,<text:s/>and<text:s/>the<text:s/>F</text:span><text:span text:style-name="T642_2">L<text:s/></text:span><text:span text:style-name="T642_3">dashboard,<text:s/>providing<text:s/>real-time<text:s/>performance<text:s/>data<text:s/>to<text:s/>inform<text:s/>programme<text:s/>management.<text:s/>FCDO<text:s/>complements<text:s/>these<text:s/>systems<text:s/>through<text:s/>quarterly<text:s/>performance<text:s/>reviews,<text:s/>governance<text:s/>engagement,<text:s/>financial<text:s/>and<text:s/>risk<text:s/>oversight,<text:s/>regular<text:s/>field<text:s/>monitoring<text:s/>missions,<text:s/>classroom<text:s/>observations,<text:s/>teacher<text:s/>interviews,<text:s/>and<text:s/>bilateral<text:s/>engagement<text:s/>with<text:s/>the<text:s/>Governors<text:s/>and<text:s/>senior<text:s/>education<text:s/>leadership<text:s/>in<text:s/></text:span><text:span text:style-name="T642_4">Wajir</text:span><text:span text:style-name="T642_5"><text:s/>and<text:s/>Mandera<text:s/>to<text:s/>independently<text:s/>assess<text:s/>programme<text:s/>progress<text:s/>and<text:s/>identify<text:s/>emerging<text:s/>implementation<text:s/>issues.</text:span></text:p>
      <text:p text:style-name="P643"/>
      <text:p text:style-name="P644"><text:span text:style-name="T644_1">Independent<text:s/>assurance<text:s/>is<text:s/>provided<text:s/>through<text:s/>a<text:s/>quasi-experimental<text:s/>evaluation<text:s/>commissioned<text:s/>by<text:s/>FCDO<text:s/>and<text:s/>implemented<text:s/>by<text:s/>the<text:s/>Research<text:s/>Hub<text:s/>Africa<text:s/>(RHA).<text:s/>The<text:s/>evaluation<text:s/>was<text:s/>designed<text:s/>to<text:s/>generate<text:s/>rigorous<text:s/>evidence<text:s/>on<text:s/>what<text:s/>works<text:s/>in<text:s/>the<text:s/>delivery<text:s/>of<text:s/>quality<text:s/>ECE<text:s/>in<text:s/>low-resource<text:s/>contexts,<text:s/>while<text:s/>independently<text:s/>verifying<text:s/>results<text:s/>and<text:s/>informing<text:s/>the<text:s/>national<text:s/>policy<text:s/>dialogue.<text:s/>RHA<text:s/>completed<text:s/>the<text:s/>programme’s<text:s/>baseline<text:s/>study<text:s/>in<text:s/>early<text:s/>2025<text:s/>and<text:s/>will<text:s/>undertake<text:s/>the<text:s/>endline<text:s/>evaluation<text:s/>in<text:s/>November<text:s/>2026.<text:s/>It<text:s/>has<text:s/>also<text:s/>produced<text:s/>implementation<text:s/>research,<text:s/>performance<text:s/>evaluations<text:s/>and<text:s/>policy<text:s/>evidence,<text:s/>including<text:s/>two<text:s/>policy<text:s/>briefs<text:s/>developed<text:s/>jointly<text:s/>with<text:s/>the<text:s/>Kenya<text:s/>Institute<text:s/>for<text:s/>Public<text:s/>Policy<text:s/>Research<text:s/>and<text:s/>Analysis<text:s/>(KIPPRA)<text:s/>to<text:s/>inform<text:s/>Kenya's<text:s/>ongoing<text:s/>reforms.<text:s/>Evaluation<text:s/>findings<text:s/>have<text:s/>already<text:s/>informed<text:s/>programme<text:s/>adaptations,<text:s/>including<text:s/>the<text:s/>strengthening<text:s/>of<text:s/>disability<text:s/>inclusion,<text:s/>improved<text:s/>referral<text:s/>pathways,<text:s/>and<text:s/>more<text:s/>consistent<text:s/>teacher<text:s/>coaching<text:s/>support<text:s/>in<text:s/>both<text:s/>counties.<text:s/></text:span></text:p>
      <text:h text:style-name="P645" text:outline-level="2"><text:span text:style-name="T645_1">Evidence</text:span></text:h>
      <text:p text:style-name="P646"><text:span text:style-name="T646_1">INSPIRED<text:s/>has<text:s/>moved<text:s/>beyond<text:s/>generating<text:s/>implementation<text:s/>evidence<text:s/>to<text:s/>embedding<text:s/>its<text:s/>use<text:s/>in<text:s/>programme<text:s/>adaptation,<text:s/>county<text:s/>planning<text:s/>and<text:s/>Kenya's<text:s/>national</text:span><text:span text:style-name="T646_2"><text:s/></text:span><text:span text:style-name="T646_3">reforms.<text:s/>Independent<text:s/>evaluation<text:s/>by<text:s/>Research<text:s/>Hub<text:s/>Africa<text:s/>(RHA;<text:s/>2026),<text:s/>complemented<text:s/>by<text:s/>policy<text:s/>analysis<text:s/>undertaken<text:s/>with<text:s/>the<text:s/>Kenya<text:s/>Institute<text:s/>for<text:s/>Public<text:s/>Policy<text:s/>Research<text:s/>and<text:s/>Analysis<text:s/>(KIPPRA),</text:span><text:span text:style-name="T646_4"><text:s/></text:span><text:span text:style-name="T646_5">confirmed<text:s/>substantial<text:s/>improvements<text:s/>in<text:s/>teacher<text:s/>pedagogical<text:s/>practice,<text:s/>teacher–learner<text:s/>engagement<text:s/>and<text:s/>professional<text:s/>development<text:s/>within<text:s/></text:span><text:span text:style-name="T646_6">the<text:s/></text:span><text:span text:style-name="T646_7">programme-supported<text:s/>schools</text:span><text:span text:style-name="T646_8">.</text:span></text:p>
      <text:p text:style-name="P647"/>
      <text:p text:style-name="P648"><text:span text:style-name="T648_1">More<text:s/>importantly,<text:s/>the<text:s/>evidence<text:s/>demonstrates<text:s/>that<text:s/>sustainable<text:s/>improvements<text:s/>in<text:s/>ECE<text:s/>quality<text:s/>in<text:s/>low-resource<text:s/>settings<text:s/>are<text:s/>best<text:s/>achieved<text:s/>through<text:s/>continuous<text:s/>school-based<text:s/>teacher<text:s/>coaching<text:s/>and<text:s/>mentoring,<text:s/>contextually<text:s/>relevant<text:s/>teaching<text:s/>and<text:s/>learning<text:s/>materials,<text:s/>institutionalised<text:s/>quality<text:s/>assurance<text:s/>and<text:s/>instructional<text:s/>supervision,<text:s/>strengthened<text:s/>county<text:s/>accountability<text:s/>systems,<text:s/>effective<text:s/>national–county<text:s/>coordination,<text:s/>and<text:s/>closer<text:s/>alignment<text:s/>between<text:s/></text:span><text:span text:style-name="T648_2">Duksi</text:span><text:span text:style-name="T648_3">/Madrassa<text:s/>and<text:s/>formal<text:s/>ECE.</text:span><text:span text:style-name="T648_4"><text:s/></text:span></text:p>
      <text:p text:style-name="P649"/>
      <text:p text:style-name="P650"><text:span text:style-name="T650_1">The<text:s/>programme<text:s/>has<text:s/>also<text:s/>generated<text:s/>important<text:s/>implementation<text:s/>evidence<text:s/>on<text:s/></text:span><text:span text:style-name="T650_2">Duksi</text:span><text:span text:style-name="T650_3">–ECE<text:s/>integration.<text:s/>Early<text:s/>findings<text:s/>show<text:s/>that<text:s/>integrating<text:s/>the<text:s/>two<text:s/>systems<text:s/>reduces<text:s/>timetable<text:s/>conflicts<text:s/>that<text:s/>contribute<text:s/>to<text:s/>delayed<text:s/>school<text:s/>entry,<text:s/>irregular<text:s/>attendance<text:s/>and<text:s/>disrupted<text:s/>learning,<text:s/>while<text:s/>improving<text:s/>participation,<text:s/>reducing<text:s/>over-age<text:s/>entry<text:s/>into<text:s/>primary<text:s/>education<text:s/>and<text:s/>strengthening<text:s/></text:span><text:span text:style-name="T650_4">retention<text:s/>among<text:s/>children<text:s/>in<text:s/>the<text:s/>Muslim-majority<text:s/>communities.<text:s/>This<text:s/>evidence<text:s/>has<text:s/>directly<text:s/>informed<text:s/>the<text:s/>draft<text:s/>Basic<text:s/>Education<text:s/>Bill<text:s/>(2024),<text:s/>including<text:s/>the<text:s/>provisions<text:s/>on<text:s/></text:span><text:span text:style-name="T650_5">Duksi</text:span><text:span text:style-name="T650_6">–ECE<text:s/>integration,<text:s/>curriculum<text:s/>alignment,<text:s/>the<text:s/>Recognition<text:s/>of<text:s/>Prior<text:s/>Learning<text:s/>Policy<text:s/>Framework<text:s/>and<text:s/>the<text:s/>deployment<text:s/>of<text:s/></text:span><text:span text:style-name="T650_7">Duksi</text:span><text:span text:style-name="T650_8">–ECE<text:s/>teachers,<text:s/>while<text:s/>providing<text:s/>a<text:s/>strong<text:s/>evidence<text:s/>base<text:s/>for<text:s/>the<text:s/>forthcoming<text:s/>National<text:s/></text:span><text:span text:style-name="T650_9">Duksi</text:span><text:span text:style-name="T650_10">/Madrassa–ECE<text:s/>Integration<text:s/>Policy<text:s/>Framework.</text:span></text:p>
      <text:p text:style-name="P651"/>
      <text:p text:style-name="P652"><text:span text:style-name="T652_1">The<text:s/>programme's<text:s/>findings<text:s/>are<text:s/>strongly<text:s/>reinforced<text:s/>by<text:s/>global<text:s/>evidence,<text:s/>and<text:s/>this<text:s/>has<text:s/>been<text:s/>noted<text:s/>throughout<text:s/>this<text:s/>review<text:s/>and<text:s/>report.</text:span></text:p>
      <text:h text:style-name="P653" text:outline-level="2"><text:span text:style-name="T653_1">Learning</text:span></text:h>
      <text:p text:style-name="P654"><text:span text:style-name="T654_1">INSPIRED<text:s/>strengthened<text:s/>its<text:s/>role<text:s/>as<text:s/>an<text:s/>evidence-informed<text:s/>reform<text:s/>platform<text:s/>by<text:s/>embedding<text:s/>implementation<text:s/>learning<text:s/>within<text:s/>programme<text:s/>management<text:s/>and<text:s/>Kenya's<text:s/>national<text:s/>reform<text:s/>processes.<text:s/>Working<text:s/>with<text:s/>Research<text:s/>Hub<text:s/>Africa<text:s/>(RHA)<text:s/>and<text:s/>the<text:s/>Kenya<text:s/>Institute<text:s/>for<text:s/>Public<text:s/>Policy<text:s/>Research<text:s/>and<text:s/>Analysis<text:s/>(KIPPRA),<text:s/>the<text:s/>programme<text:s/>translated<text:s/>implementation<text:s/>evidence<text:s/>into<text:s/>two<text:s/>policy<text:s/>briefs<text:s/>on<text:s/>ECE<text:s/>governance,<text:s/>financing<text:s/>and<text:s/>sustainable<text:s/>school<text:s/>feeding<text:s/>in<text:s/>low-resource<text:s/>settings.<text:s/>These<text:s/>findings<text:s/>were<text:s/>presented<text:s/>at<text:s/>the<text:s/>Ministry<text:s/>of<text:s/>Education's<text:s/>National<text:s/>Foundational<text:s/>Learning<text:s/>Conference<text:s/>(Mombasa,<text:s/>March<text:s/>2026),<text:s/>disseminated<text:s/>through<text:s/>KIPPRA,<text:s/>and<text:s/>shared<text:s/>with<text:s/>the<text:s/>Ministry<text:s/>of<text:s/>Education,<text:s/>the<text:s/>Council<text:s/>of<text:s/>Governors<text:s/>and<text:s/>the<text:s/>Ministerial<text:s/>Education<text:s/>Reforms<text:s/>Implementation<text:s/>Committees,<text:s/>ensuring<text:s/>that<text:s/>the<text:s/>emerging<text:s/>evidence<text:s/>informed<text:s/>live<text:s/>policy<text:s/>and<text:s/>legislative<text:s/>reforms.</text:span></text:p>
      <text:p text:style-name="P655"/>
      <text:p text:style-name="P656"><text:span text:style-name="T656_1">INSPIRED<text:s/>also<text:s/>institutionalised<text:s/>adaptive<text:s/>learning<text:s/>within<text:s/>programme<text:s/>delivery.<text:s/>Findings<text:s/>from<text:s/>the<text:s/>independent<text:s/>evaluation<text:s/>were<text:s/>used<text:s/>to<text:s/>strengthen<text:s/>disability<text:s/>inclusion<text:s/>through<text:s/>improved<text:s/>referral<text:s/>systems,<text:s/>expanded<text:s/>adapted<text:s/>teaching<text:s/>and<text:s/>learning<text:s/>materials,<text:s/>more<text:s/>consistent<text:s/>teacher<text:s/>coaching<text:s/>and<text:s/>stronger<text:s/>county-led<text:s/>inclusive<text:s/>quality<text:s/>assurance.<text:s/>By<text:s/>embedding<text:s/>evidence<text:s/>within<text:s/>the<text:s/>national<text:s/>policy<text:s/>dialogues,<text:s/>technical<text:s/>working<text:s/>groups<text:s/>and<text:s/>reform<text:s/>committees,<text:s/>the<text:s/>programme<text:s/>has<text:s/>ensured<text:s/>that<text:s/>implementation<text:s/>lessons<text:s/>routinely<text:s/>inform<text:s/>county<text:s/>planning,<text:s/>national<text:s/>policy<text:s/>development<text:s/>and<text:s/>adaptive<text:s/>programme<text:s/>management.<text:s/>This<text:s/>demonstrates<text:s/>INSPIRED's<text:s/>ability<text:s/>not<text:s/>only<text:s/>to<text:s/>generate<text:s/>credible<text:s/>evidence<text:s/>but<text:s/>also<text:s/>to<text:s/>translate<text:s/>it<text:s/>into<text:s/>sustained<text:s/>policy<text:s/>influence,<text:s/>government<text:s/>ownership<text:s/>and<text:s/>long-term<text:s/>system<text:s/>reform.</text:span></text:p>
      <text:p text:style-name="P657"/>
      <text:p text:style-name="P658"/>
      <table:table table:style-name="Table12"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57">
          <table:table-cell table:style-name="Cell218">
            <text:p text:style-name="P659"><text:span text:style-name="T659_1">Date<text:s/>of<text:s/>last<text:s/>narrative<text:s/>financial<text:s/>report</text:span></text:p>
          </table:table-cell>
          <table:table-cell table:style-name="Cell219">
            <text:p text:style-name="P660"><text:span text:style-name="T660_1">March<text:s/>2026</text:span></text:p>
          </table:table-cell>
          <table:table-cell table:style-name="Cell220">
            <text:p text:style-name="P661"><text:span text:style-name="T661_1">Date<text:s/>of<text:s/>last<text:s/>audited<text:s/>annual<text:s/>statement</text:span></text:p>
          </table:table-cell>
          <table:table-cell table:style-name="Cell221">
            <text:p text:style-name="P662"><text:span text:style-name="T662_1">1<text:s/>Sept<text:s/>2024<text:s/>–<text:s/>31<text:s/>Aug<text:s/>2025</text:span></text:p>
          </table:table-cell>
        </table:table-row>
      </table:table>
      <text:p text:style-name="P663"/>
      <text:p text:style-name="P664"/>
      <text:p text:style-name="P665"/>
      <text:p text:style-name="P666"/>
      <text:p text:style-name="P667"/>
      <text:p text:style-name="P668"/>
      <text:p text:style-name="P669"/>
      <text:p text:style-name="P670"/>
      <text:p text:style-name="P671"/>
      <text:p text:style-name="P672"/>
      <text:p text:style-name="P673"/>
      <text:p text:style-name="P674"/>
      <text:p text:style-name="P675"/>
      <text:p text:style-name="P676"/>
      <text:p text:style-name="P677"/>
      <text:p text:style-name="P678"/>
      <text:p text:style-name="P679"/>
      <text:p text:style-name="P680"/>
      <text:p text:style-name="P681"/>
      <text:h text:style-name="P682" text:outline-level="1"><text:span text:style-name="T682_1">Annex<text:s/>1:<text:s/>National<text:s/>and<text:s/>County<text:s/>Institutions,<text:s/>Structures<text:s/>and<text:s/>Key<text:s/>Technical<text:s/>Cadres<text:s/>Supported<text:s/>by<text:s/>INSPIRED</text:span></text:h>
      <text:p text:style-name="P683"/>
      <table:table table:style-name="Table13">
        <table:table-column table:style-name="Column67"/>
        <table:table-column table:style-name="Column68"/>
        <table:table-column table:style-name="Column69"/>
        <table:table-column table:style-name="Column70"/>
        <table:table-header-rows>
          <table:table-row table:style-name="Row58">
            <table:table-cell table:style-name="Cell222">
              <text:p text:style-name="P684"><text:span text:style-name="T684_1">INSTITUTION</text:span></text:p>
            </table:table-cell>
            <table:table-cell table:style-name="Cell223">
              <text:p text:style-name="P685"><text:span text:style-name="T685_1">TARGETED<text:s/>DIRECTORATE<text:s/></text:span></text:p>
            </table:table-cell>
            <table:table-cell table:style-name="Cell224">
              <text:p text:style-name="P686"><text:span text:style-name="T686_1">KEY<text:s/>POLICY<text:s/>&amp;<text:s/>TECHNICAL<text:s/>CADRES<text:s/></text:span></text:p>
              <text:p text:style-name="P687"><text:span text:style-name="T687_1">SUPPORTED</text:span></text:p>
            </table:table-cell>
            <table:table-cell table:style-name="Cell225">
              <text:p text:style-name="P688"><text:span text:style-name="T688_1">REFORM<text:s/>DELIVERY<text:s/>FUNCTION</text:span></text:p>
            </table:table-cell>
          </table:table-row>
        </table:table-header-rows>
        <table:table-row table:style-name="Row59">
          <table:table-cell table:style-name="Cell226" table:number-columns-spanned="4">
            <text:p text:style-name="P689"><text:span text:style-name="T689_1">NATIONAL<text:s/>-<text:s/>LEVEL<text:s/>INSTITUTIONS</text:span></text:p>
          </table:table-cell>
          <table:covered-table-cell/>
          <table:covered-table-cell/>
          <table:covered-table-cell/>
        </table:table-row>
        <table:table-row table:style-name="Row60">
          <table:table-cell table:style-name="Cell227" table:number-rows-spanned="3">
            <text:p text:style-name="P690"><text:span text:style-name="T690_1">Ministry<text:s/>of<text:s/>Education<text:s/>(</text:span><text:span text:style-name="T690_2">MoE</text:span><text:span text:style-name="T690_3">)</text:span></text:p>
            <text:p text:style-name="P691"/>
          </table:table-cell>
          <table:table-cell table:style-name="Cell228">
            <text:p text:style-name="P692"><text:span text:style-name="T692_1">Directorate<text:s/>of<text:s/>Early<text:s/>Childhood<text:s/>Education<text:s/>(DECE)</text:span></text:p>
          </table:table-cell>
          <table:table-cell table:style-name="Cell229">
            <text:p text:style-name="P693"><text:span text:style-name="T693_1">•<text:s/>Director</text:span><text:span text:style-name="T693_2"><text:line-break/>•<text:s/>Deputy<text:s/>Director(s)</text:span><text:span text:style-name="T693_3"><text:line-break/>•<text:s/>Senior<text:s/>ECE<text:s/>Specialists</text:span><text:span text:style-name="T693_4"><text:line-break/>•<text:s/>ECE<text:s/>Programme/Technical<text:s/>Officers.</text:span></text:p>
          </table:table-cell>
          <table:table-cell table:style-name="Cell230">
            <text:p text:style-name="P694"><text:span text:style-name="T694_1">National<text:s/>ECE<text:s/>policy,<text:s/>standards,<text:s/>implementation<text:s/>and<text:s/>national–county<text:s/>coordination<text:s/>arrangements.</text:span></text:p>
          </table:table-cell>
        </table:table-row>
        <table:table-row table:style-name="Row61">
          <table:covered-table-cell table:style-name="Cell231">
            <text:p text:style-name="P695"/>
          </table:covered-table-cell>
          <table:table-cell table:style-name="Cell232">
            <text:p text:style-name="P696"><text:span text:style-name="T696_1">Directorate<text:s/>of<text:s/>Teacher<text:s/>Education<text:s/>(DTE)</text:span></text:p>
          </table:table-cell>
          <table:table-cell table:style-name="Cell233">
            <text:p text:style-name="P697"><text:span text:style-name="T697_1">•<text:s/>Director</text:span><text:span text:style-name="T697_2"><text:line-break/>•<text:s/>Deputy<text:s/>Director(s)</text:span><text:span text:style-name="T697_3"><text:line-break/>•<text:s/>Teacher<text:s/>Education/TPD<text:s/>Technical<text:s/></text:span></text:p>
            <text:p text:style-name="P698"><text:span text:style-name="T698_1"><text:s text:c="3"/>Officers.<text:s/></text:span></text:p>
          </table:table-cell>
          <table:table-cell table:style-name="Cell234">
            <text:p text:style-name="P699"><text:span text:style-name="T699_1">Teacher<text:s/>education<text:s/>and<text:s/>professional<text:s/>development,<text:s/>including<text:s/>development<text:s/>and<text:s/>implementation<text:s/>of<text:s/>teacher-education<text:s/>reforms.</text:span></text:p>
          </table:table-cell>
        </table:table-row>
        <table:table-row table:style-name="Row62">
          <table:covered-table-cell table:style-name="Cell235">
            <text:p text:style-name="P700"/>
          </table:covered-table-cell>
          <table:table-cell table:style-name="Cell236">
            <text:p text:style-name="P701"><text:span text:style-name="T701_1">Directorate<text:s/>of<text:s/>Policy,<text:s/>Partnerships<text:s/>&amp;<text:s/>East<text:s/>African<text:s/>Community<text:s/>Affairs<text:s/>(PP&amp;EACA)</text:span></text:p>
          </table:table-cell>
          <table:table-cell table:style-name="Cell237">
            <text:p text:style-name="P702"><text:span text:style-name="T702_1">•<text:s/>Director</text:span><text:span text:style-name="T702_2"><text:line-break/>•<text:s/>Deputy<text:s/>Director(s)</text:span><text:span text:style-name="T702_3"><text:line-break/>•<text:s/>Senior<text:s/>Policy<text:s/>Specialists</text:span><text:span text:style-name="T702_4"><text:line-break/>•<text:s/>Policy/Partnership<text:s/>Technical<text:s/></text:span></text:p>
            <text:p text:style-name="P703"><text:span text:style-name="T703_1"><text:s text:c="3"/>Officers</text:span></text:p>
          </table:table-cell>
          <table:table-cell table:style-name="Cell238">
            <text:p text:style-name="P704"><text:span text:style-name="T704_1">Education<text:s/>policy<text:s/>development,<text:s/>reform<text:s/>coordination,<text:s/>partnerships<text:s/>and<text:s/>institutionalisation<text:s/>of<text:s/>ECE/FL<text:s/>reforms.</text:span></text:p>
          </table:table-cell>
        </table:table-row>
        <table:table-row table:style-name="Row63">
          <table:table-cell table:style-name="Cell239">
            <text:p text:style-name="P705"><text:span text:style-name="T705_1">Council<text:s/>of<text:s/>Governors<text:s/>(</text:span><text:span text:style-name="T705_2">CoG</text:span><text:span text:style-name="T705_3">)</text:span></text:p>
          </table:table-cell>
          <table:table-cell table:style-name="Cell240">
            <text:p text:style-name="P706"><text:span text:style-name="T706_1">Education<text:s/>Committee<text:s/>&amp;<text:s/></text:span><text:span text:style-name="T706_2">CoG</text:span><text:span text:style-name="T706_3"><text:s/>Secretariat</text:span></text:p>
          </table:table-cell>
          <table:table-cell table:style-name="Cell241">
            <text:p text:style-name="P707"><text:span text:style-name="T707_1">•<text:s/>Director,<text:s/>Committees<text:s/>&amp;<text:s/></text:span></text:p>
            <text:p text:style-name="P708"><text:span text:style-name="T708_1"><text:s text:c="3"/>Programmes.<text:s/></text:span><text:span text:style-name="T708_2"><text:line-break/>•<text:s/>Education<text:s/>Committee<text:s/>members</text:span><text:span text:style-name="T708_3"><text:line-break/>•<text:s/>Relevant<text:s/>Secretariat<text:s/>leadership</text:span><text:span text:style-name="T708_4"><text:line-break/>•<text:s/>Education<text:s/>Policy/Technical<text:s/>Officers</text:span></text:p>
          </table:table-cell>
          <table:table-cell table:style-name="Cell242">
            <text:p text:style-name="P709"><text:span text:style-name="T709_1">County<text:s/>policy<text:s/>leadership<text:s/>and<text:s/>intergovernmental<text:s/>coordination,<text:s/>including<text:s/>collective<text:s/>county<text:s/>engagement<text:s/>with<text:s/>national<text:s/>Government<text:s/>on<text:s/>ECE<text:s/>reforms.</text:span></text:p>
          </table:table-cell>
        </table:table-row>
        <table:table-row table:style-name="Row64">
          <table:table-cell table:style-name="Cell243">
            <text:p text:style-name="P710"><text:span text:style-name="T710_1">Kenya<text:s/>National<text:s/>Examinations<text:s/>Council<text:s/>(KNEC)</text:span></text:p>
          </table:table-cell>
          <table:table-cell table:style-name="Cell244">
            <text:p text:style-name="P711"><text:span text:style-name="T711_1">Directorate<text:s/>of<text:s/>Test<text:s/>Development</text:span></text:p>
          </table:table-cell>
          <table:table-cell table:style-name="Cell245">
            <text:p text:style-name="P712"><text:span text:style-name="T712_1">•<text:s/>Director</text:span><text:span text:style-name="T712_2"><text:line-break/>•<text:s/>Deputy<text:s/>Director(s)</text:span><text:span text:style-name="T712_3"><text:line-break/>•<text:s/>Test<text:s/>Development<text:s/>Officers<text:s/>(TDOs)<text:s/></text:span></text:p>
            <text:p text:style-name="P713"><text:span text:style-name="T713_1"><text:s text:c="3"/>responsible<text:s/>for<text:s/>Early<text:s/>Years<text:s/></text:span></text:p>
            <text:p text:style-name="P714"><text:span text:style-name="T714_1"><text:s text:c="3"/>Assessment.<text:s/></text:span></text:p>
          </table:table-cell>
          <table:table-cell table:style-name="Cell246">
            <text:p text:style-name="P715"><text:span text:style-name="T715_1">Early<text:s/>Years<text:s/>assessment<text:s/>reform,<text:s/>including<text:s/>development<text:s/>and<text:s/>strengthening<text:s/>of<text:s/>the<text:s/>Kenya<text:s/>School<text:s/>Readiness<text:s/>Assessment<text:s/>Tool<text:s/>(KSRAT)<text:s/>and<text:s/>use<text:s/>of<text:s/>assessment<text:s/>to<text:s/>improve<text:s/>learning.</text:span></text:p>
          </table:table-cell>
        </table:table-row>
        <table:table-row table:style-name="Row65">
          <table:table-cell table:style-name="Cell247">
            <text:p text:style-name="P716"><text:span text:style-name="T716_1">National<text:s/>Council<text:s/>for<text:s/>Nomadic<text:s/>Education<text:s/>in<text:s/>Kenya<text:s/>(NACONEK)</text:span></text:p>
          </table:table-cell>
          <table:table-cell table:style-name="Cell248">
            <text:p text:style-name="P717"><text:span text:style-name="T717_1">Duksi</text:span><text:span text:style-name="T717_2"><text:s/>&amp;<text:s/>Madrassa<text:s/>Unit</text:span></text:p>
          </table:table-cell>
          <table:table-cell table:style-name="Cell249">
            <text:p text:style-name="P718"><text:span text:style-name="T718_1">•<text:s/>Senior<text:s/>Technical<text:s/>Coordinators</text:span><text:span text:style-name="T718_2"><text:line-break/>•<text:s/></text:span><text:span text:style-name="T718_3">Duksi</text:span><text:span text:style-name="T718_4">/Madrassa<text:s/>Technical<text:s/>and<text:s/></text:span></text:p>
            <text:p text:style-name="P719"><text:span text:style-name="T719_1"><text:s text:c="3"/>Programme<text:s/>Officers.<text:s/></text:span></text:p>
          </table:table-cell>
          <table:table-cell table:style-name="Cell250">
            <text:p text:style-name="P720"><text:span text:style-name="T720_1">Development<text:s/>and<text:s/>implementation<text:s/>of<text:s/>the<text:s/>National<text:s/></text:span><text:span text:style-name="T720_2">Duksi</text:span><text:span text:style-name="T720_3">/Madrassa–ECE<text:s/>Integration<text:s/>Policy<text:s/>Framework,<text:s/>particularly<text:s/>for<text:s/>ASAL<text:s/>and<text:s/>underserved<text:s/>communities.</text:span></text:p>
          </table:table-cell>
        </table:table-row>
        <table:table-row table:style-name="Row66">
          <table:table-cell table:style-name="Cell251">
            <text:p text:style-name="P721"><text:span text:style-name="T721_1">Kenya<text:s/>Institute<text:s/>of<text:s/>Curriculum<text:s/>Development<text:s/>(KICD)</text:span></text:p>
          </table:table-cell>
          <table:table-cell table:style-name="Cell252">
            <text:p text:style-name="P722"><text:span text:style-name="T722_1">Curriculum<text:s/>Development<text:s/>Directorate</text:span></text:p>
          </table:table-cell>
          <table:table-cell table:style-name="Cell253">
            <text:p text:style-name="P723"><text:span text:style-name="T723_1">•<text:s/>Director/Senior<text:s/>Deputy<text:s/>Director</text:span><text:span text:style-name="T723_2"><text:line-break/>•<text:s/>Deputy<text:s/>Director(s)</text:span><text:span text:style-name="T723_3"><text:line-break/>•<text:s/>Senior<text:s/>Curriculum<text:s/>Development<text:s/></text:span></text:p>
            <text:p text:style-name="P724"><text:span text:style-name="T724_1"><text:s text:c="2"/>Specialists<text:s/>responsible<text:s/>for<text:s/>ECE.<text:s/></text:span></text:p>
          </table:table-cell>
          <table:table-cell table:style-name="Cell254">
            <text:p text:style-name="P725"><text:span text:style-name="T725_1">ECE/FL<text:s/>curriculum<text:s/>development,<text:s/>review<text:s/>and<text:s/>implementation,<text:s/>including<text:s/>strengthening<text:s/>alignment<text:s/>with<text:s/>CBE<text:s/>and<text:s/>evidence<text:s/>on<text:s/>early<text:s/>learning.</text:span></text:p>
          </table:table-cell>
        </table:table-row>
        <table:table-row table:style-name="Row67">
          <table:table-cell table:style-name="Cell255">
            <text:p text:style-name="P726"><text:span text:style-name="T726_1">National<text:s/>Early<text:s/>Childhood<text:s/>Education<text:s/>Committee<text:s/>(NECEC)</text:span></text:p>
          </table:table-cell>
          <table:table-cell table:style-name="Cell256">
            <text:p text:style-name="P727"><text:span text:style-name="T727_1">Committee<text:s/>&amp;<text:s/>supporting<text:s/>Secretariat</text:span></text:p>
          </table:table-cell>
          <table:table-cell table:style-name="Cell257">
            <text:p text:style-name="P728"><text:span text:style-name="T728_1">•<text:s/>Committee<text:s/>leadership<text:s/>and<text:s/>members</text:span><text:span text:style-name="T728_2"><text:line-break/>•<text:s/>Secretariat/technical<text:s/>officers<text:s/></text:span></text:p>
            <text:p text:style-name="P729"><text:span text:style-name="T729_1"><text:s text:c="2"/>supporting<text:s/>NECEC.<text:s/></text:span></text:p>
            <text:p text:style-name="P730"/>
          </table:table-cell>
          <table:table-cell table:style-name="Cell258">
            <text:p text:style-name="P731"><text:span text:style-name="T731_1">National<text:s/>oversight<text:s/>and<text:s/>intergovernmental<text:s/>coordination<text:s/>of<text:s/>ECE<text:s/>reforms,<text:s/>bringing<text:s/>together<text:s/>national<text:s/>and<text:s/>county<text:s/>institutions<text:s/>responsible<text:s/>for<text:s/>ECE.</text:span></text:p>
            <text:p text:style-name="P732"/>
          </table:table-cell>
        </table:table-row>
        <table:table-row table:style-name="Row68">
          <table:table-cell table:style-name="Cell259" table:number-columns-spanned="4">
            <text:p text:style-name="P733"><text:span text:style-name="T733_1">COUNTY<text:s/>-<text:s/>LEVEL<text:s/>INSTITUTIONS</text:span></text:p>
          </table:table-cell>
          <table:covered-table-cell/>
          <table:covered-table-cell/>
          <table:covered-table-cell/>
        </table:table-row>
        <table:table-row table:style-name="Row69">
          <table:table-cell table:style-name="Cell260" table:number-rows-spanned="5">
            <text:p text:style-name="P734"><text:span text:style-name="T734_1">Wajir</text:span><text:span text:style-name="T734_2"><text:s/>and<text:s/>Mandera<text:s/>County<text:s/>Governments</text:span></text:p>
            <text:p text:style-name="P735"/>
          </table:table-cell>
          <table:table-cell table:style-name="Cell261">
            <text:p text:style-name="P736"><text:span text:style-name="T736_1">County<text:s/>Executive<text:s/>–<text:s/>Education<text:s/>Portfolio</text:span></text:p>
          </table:table-cell>
          <table:table-cell table:style-name="Cell262">
            <text:p text:style-name="P737"><text:span text:style-name="T737_1">•<text:s/>County<text:s/>Executive<text:s/>Committee<text:s/></text:span></text:p>
            <text:p text:style-name="P738"><text:span text:style-name="T738_1"><text:s text:c="2"/>Members<text:s/>(CECMs)<text:s/>responsible<text:s/>for<text:s/></text:span></text:p>
            <text:p text:style-name="P739"><text:span text:style-name="T739_1"><text:s text:c="2"/>Education.<text:s/></text:span></text:p>
          </table:table-cell>
          <table:table-cell table:style-name="Cell263">
            <text:p text:style-name="P740"><text:span text:style-name="T740_1">Political<text:s/>and<text:s/>strategic<text:s/>leadership<text:s/>for<text:s/>county<text:s/>ECE<text:s/>policy,<text:s/>financing,<text:s/>prioritisation<text:s/>and<text:s/>implementation;<text:s/>oversight<text:s/>of<text:s/>county<text:s/>ECE<text:s/>reforms<text:s/>and<text:s/>institutionalisation.</text:span></text:p>
          </table:table-cell>
        </table:table-row>
        <table:table-row table:style-name="Row70">
          <table:covered-table-cell table:style-name="Cell264">
            <text:p text:style-name="P741"/>
          </table:covered-table-cell>
          <table:table-cell table:style-name="Cell265">
            <text:p text:style-name="P742"><text:span text:style-name="T742_1">County<text:s/>Department<text:s/>responsible<text:s/>for<text:s/>ECE.<text:s/></text:span></text:p>
          </table:table-cell>
          <table:table-cell table:style-name="Cell266">
            <text:p text:style-name="P743"><text:span text:style-name="T743_1">•<text:s/>Chief<text:s/>Officers<text:s/>responsible<text:s/>for<text:s/>ECE</text:span></text:p>
          </table:table-cell>
          <table:table-cell table:style-name="Cell267">
            <text:p text:style-name="P744"><text:span text:style-name="T744_1">Senior<text:s/>administrative<text:s/>and<text:s/>implementation<text:s/>leadership<text:s/>for<text:s/>county<text:s/>ECE<text:s/>services,<text:s/>including<text:s/>planning,<text:s/>budgeting,<text:s/>staffing,<text:s/>partnerships<text:s/>and<text:s/>delivery<text:s/>of<text:s/>reforms.</text:span></text:p>
          </table:table-cell>
        </table:table-row>
        <table:table-row table:style-name="Row71">
          <table:covered-table-cell table:style-name="Cell268">
            <text:p text:style-name="P745"/>
          </table:covered-table-cell>
          <table:table-cell table:style-name="Cell269">
            <text:p text:style-name="P746"><text:span text:style-name="T746_1">County<text:s/>ECE<text:s/>Directorate</text:span></text:p>
          </table:table-cell>
          <table:table-cell table:style-name="Cell270">
            <text:p text:style-name="P747"><text:span text:style-name="T747_1">•<text:s/>County<text:s/>Directors<text:s/>of<text:s/>ECE</text:span><text:span text:style-name="T747_2"><text:line-break/>•<text:s/>Assistant<text:s/>Directors<text:s/>of<text:s/>ECE</text:span><text:span text:style-name="T747_3"><text:line-break/>•<text:s/>County<text:s/>ECE<text:s/>Technical<text:s/>Officers</text:span></text:p>
          </table:table-cell>
          <table:table-cell table:style-name="Cell271">
            <text:p text:style-name="P748"><text:span text:style-name="T748_1">Technical<text:s/>leadership<text:s/>for<text:s/>county-wide<text:s/>ECE<text:s/>planning,<text:s/>curriculum<text:s/>implementation,<text:s/>teacher<text:s/>development,<text:s/>programme<text:s/>delivery,<text:s/>monitoring<text:s/>and<text:s/>institutionalisation<text:s/>of<text:s/>ECE<text:s/>reforms.</text:span></text:p>
          </table:table-cell>
        </table:table-row>
        <table:table-row table:style-name="Row72">
          <table:covered-table-cell table:style-name="Cell272">
            <text:p text:style-name="P749"/>
          </table:covered-table-cell>
          <table:table-cell table:style-name="Cell273">
            <text:p text:style-name="P750"><text:span text:style-name="T750_1">County<text:s/>Quality<text:s/>Assurance<text:s/>&amp;<text:s/>Standards<text:s/>(QAS)<text:s/>Structures.<text:s/></text:span></text:p>
          </table:table-cell>
          <table:table-cell table:style-name="Cell274">
            <text:p text:style-name="P751"><text:span text:style-name="T751_1">•<text:s/>Director<text:s/>of<text:s/>Quality<text:s/>Assurance<text:s/>&amp;<text:s/></text:span></text:p>
            <text:p text:style-name="P752"><text:span text:style-name="T752_1"><text:s text:c="2"/>Standards,</text:span><text:span text:style-name="T752_2"><text:line-break/>•<text:s/>Deputy<text:s/>Directors<text:s/>and<text:s/>County-level<text:s/></text:span></text:p>
            <text:p text:style-name="P753"><text:span text:style-name="T753_1"><text:s text:c="2"/>QAS<text:s/>Technical<text:s/>Officers,<text:s/></text:span><text:span text:style-name="T753_2"><text:line-break/>•<text:s/>ECE<text:s/>-<text:s/>Quality<text:s/>Assurance<text:s/>&amp;<text:s/></text:span></text:p>
            <text:p text:style-name="P754"><text:span text:style-name="T754_1"><text:s text:c="2"/>Standards<text:s/>Officers<text:s/>(QASOs).<text:s/></text:span></text:p>
            <text:p text:style-name="P755"/>
          </table:table-cell>
          <table:table-cell table:style-name="Cell275">
            <text:p text:style-name="P756"><text:span text:style-name="T756_1">Strengthening<text:s/>ECE<text:s/>quality<text:s/>assurance<text:s/>and<text:s/>standards<text:s/>across<text:s/>county,<text:s/>sub-county<text:s/>and<text:s/>centre<text:s/>levels,<text:s/>including<text:s/>monitoring<text:s/>curriculum<text:s/>implementation<text:s/>and<text:s/>teaching<text:s/>quality,<text:s/>classroom<text:s/>observation,<text:s/>identification<text:s/>and<text:s/>follow-up<text:s/>of<text:s/>performance<text:s/>gaps,<text:s/>and<text:s/>use<text:s/>of<text:s/>evidence<text:s/>for<text:s/>continuous<text:s/>quality<text:s/>improvement.</text:span></text:p>
          </table:table-cell>
        </table:table-row>
        <table:table-row table:style-name="Row73">
          <table:covered-table-cell table:style-name="Cell276">
            <text:p text:style-name="P757"/>
          </table:covered-table-cell>
          <table:table-cell table:style-name="Cell277">
            <text:p text:style-name="P758"><text:span text:style-name="T758_1">Sub-County<text:s/>ECE<text:s/>Coordination<text:s/>Structures.</text:span></text:p>
          </table:table-cell>
          <table:table-cell table:style-name="Cell278">
            <text:p text:style-name="P759"><text:span text:style-name="T759_1">•<text:s/>Sub-County<text:s/>ECE<text:s/>Coordinators.</text:span></text:p>
          </table:table-cell>
          <table:table-cell table:style-name="Cell279">
            <text:p text:style-name="P760"><text:span text:style-name="T760_1">Coordinate<text:s/>front-line<text:s/>implementation<text:s/>of<text:s/>ECE<text:s/>reforms<text:s/>across<text:s/>ECDE<text:s/>centres,<text:s/>including<text:s/>teacher<text:s/>support,<text:s/>TPD/coaching,<text:s/>monitoring,<text:s/>data/reporting<text:s/>and<text:s/>implementation<text:s/>of<text:s/>county<text:s/>programmes.</text:span></text:p>
          </table:table-cell>
        </table:table-row>
      </table:table>
      <text:p text:style-name="P761"/>
      <text:p text:style-name="P762"/>
      <text:p text:style-name="P763"/>
      <text:p text:style-name="P764"/>
      <text:h text:style-name="P765" text:outline-level="1"><text:span text:style-name="T765_1">Annex<text:s/>2:<text:s/>Status<text:s/>of<text:s/>INSPIRED-Supported<text:s/>ECE<text:s/>and<text:s/>Foundational<text:s/>Learning<text:s/>Legislative<text:s/>and<text:s/>Policy<text:s/>Reforms</text:span></text:h>
      <text:p text:style-name="P766"/>
      <table:table table:style-name="Table14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header-rows>
          <table:table-row table:style-name="Row74">
            <table:table-cell table:style-name="Cell280">
              <text:p text:style-name="P767"><text:span text:style-name="T767_1">REFORM<text:s/>INSTRUMENT</text:span></text:p>
              <text:p text:style-name="P768"/>
            </table:table-cell>
            <table:table-cell table:style-name="Cell281">
              <text:p text:style-name="P769"/>
              <text:p text:style-name="P770"><text:span text:style-name="T770_1">KEY<text:s/>REFORMS<text:s/>SUPPORTED</text:span></text:p>
              <text:p text:style-name="P771"/>
              <text:p text:style-name="P772"/>
            </table:table-cell>
            <table:table-cell table:style-name="Cell282">
              <text:p text:style-name="P773"><text:span text:style-name="T773_1">INSPIRED<text:s/>CONTRIBUTION</text:span></text:p>
            </table:table-cell>
            <table:table-cell table:style-name="Cell283">
              <text:p text:style-name="P774"><text:span text:style-name="T774_1">STATUS</text:span></text:p>
            </table:table-cell>
            <table:table-cell table:style-name="Cell284">
              <text:p text:style-name="P775"><text:span text:style-name="T775_1"><text:s text:c="10"/></text:span><text:span text:style-name="T775_2">PRIORITY<text:s/>NEXT<text:s/>STEP</text:span></text:p>
              <text:p text:style-name="P776"/>
            </table:table-cell>
          </table:table-row>
        </table:table-header-rows>
        <table:table-row table:style-name="Row75">
          <table:table-cell table:style-name="Cell285">
            <text:p text:style-name="P777"/>
            <text:p text:style-name="P778"/>
            <text:p text:style-name="P779"/>
            <text:p text:style-name="P780"/>
            <text:p text:style-name="P781"><text:span text:style-name="T781_1">Basic<text:s/>Education<text:s/>Bill,<text:s/>2026</text:span></text:p>
          </table:table-cell>
          <table:table-cell table:style-name="Cell286">
            <text:p text:style-name="P782"/>
            <text:list text:style-name="LS40" xml:id="list76">
              <text:list-item>
                <text:p text:style-name="P783"><text:span text:style-name="T783_1">This<text:s/>Bill<text:s/>seeks<text:s/>to<text:s/>create<text:s/>a<text:s/>statutory<text:s/>mandate<text:s/>for<text:s/>the<text:s/>national<text:s/>government<text:s/>to<text:s/>collaborate<text:s/>with<text:s/>the<text:s/>county<text:s/>governments<text:s/>and<text:s/>partners<text:s/>in<text:s/>developing<text:s/>and<text:s/>implementing<text:s/>the<text:s/>ECDE<text:s/>and<text:s/>foundational<text:s/>learning<text:s/>policies,<text:s/>strengthens<text:s/>the<text:s/>integration<text:s/>of<text:s/>ECDE<text:s/>within<text:s/>the<text:s/>basic<text:s/>education<text:s/>system,<text:s/>provides<text:s/>a<text:s/>legal<text:s/>framework<text:s/>for<text:s/>integrating<text:s/></text:span><text:span text:style-name="T783_2">Duksi</text:span><text:span text:style-name="T783_3"><text:s/>and<text:s/>Madrassa<text:s/>programmes<text:s/>into<text:s/>formal<text:s/>education,<text:s/>establishes<text:s/>KEMIS<text:s/>as<text:s/>a<text:s/>comprehensive<text:s/>learner-level<text:s/>education<text:s/>data<text:s/>system,<text:s/>expands<text:s/>the<text:s/>provisions<text:s/>for<text:s/>inclusive<text:s/>education<text:s/>and<text:s/>learners<text:s/>with<text:s/>disabilities,<text:s/>and<text:s/>creates<text:s/>a<text:s/>National<text:s/>Council<text:s/>for<text:s/>Education<text:s/>in<text:s/>the<text:s/>Marginalized<text:s/>Communities<text:s/>to<text:s/>support<text:s/>access,<text:s/>retention,<text:s/>school<text:s/>feeding,<text:s/>mobile<text:s/>schools,<text:s/>and<text:s/>the<text:s/>enrolment<text:s/>of<text:s/>the<text:s/>out-of-school<text:s/>children.</text:span></text:p>
              </text:list-item>
            </text:list>
            <text:p text:style-name="P784"/>
            <text:p text:style-name="P785"/>
          </table:table-cell>
          <table:table-cell table:style-name="Cell287">
            <text:p text:style-name="P786"/>
            <text:list text:style-name="LS44" xml:id="list77">
              <text:list-item>
                <text:p text:style-name="P787"><text:span text:style-name="T787_1">T</text:span><text:span text:style-name="T787_2">he<text:s/>programme<text:s/>supported<text:s/>technical<text:s/>and<text:s/>legislative<text:s/>analysis,<text:s/>comparative<text:s/>reviews<text:s/>of<text:s/>Kenyan<text:s/>and<text:s/>international<text:s/>policy<text:s/>and<text:s/>legal<text:s/>frameworks,<text:s/>synthesis<text:s/>of<text:s/>stakeholder<text:s/>and<text:s/>public<text:s/>consultation<text:s/>submissions,<text:s/>and<text:s/>the<text:s/>translation<text:s/>of<text:s/>key<text:s/>recommendations<text:s/>from<text:s/>the<text:s/>P</text:span><text:span text:style-name="T787_3">WPER<text:s/>report</text:span><text:span text:style-name="T787_4"><text:s/>into<text:s/>draft<text:s/>legislation<text:s/>and<text:s/>policy<text:s/>proposals.<text:s/></text:span></text:p>
              </text:list-item>
            </text:list>
          </table:table-cell>
          <table:table-cell table:style-name="Cell288">
            <text:p text:style-name="P788"/>
            <text:p text:style-name="P789"><text:span text:style-name="T789_1">Approved<text:s/>by<text:s/>Cabinet<text:s/></text:span><text:span text:style-name="T789_2">&amp;<text:s/></text:span><text:span text:style-name="T789_3">submitted<text:s/>to<text:s/>Parliament<text:s/></text:span><text:span text:style-name="T789_4">in<text:s/></text:span><text:span text:style-name="T789_5">February<text:s/>2026</text:span><text:span text:style-name="T789_6">.<text:s/></text:span><text:span text:style-name="T789_7">Tabled<text:s/>for<text:s/>First<text:s/>Reading<text:s/>in<text:s/>Parliament<text:s/></text:span><text:span text:style-name="T789_8">on<text:s/></text:span><text:span text:style-name="T789_9">11<text:s/>August<text:s/>202</text:span><text:span text:style-name="T789_10">6.<text:s/></text:span></text:p>
            <text:p text:style-name="P790"/>
            <text:p text:style-name="P791"/>
          </table:table-cell>
          <table:table-cell table:style-name="Cell289">
            <text:p text:style-name="P792"/>
            <text:list text:style-name="LS44" xml:id="list78">
              <text:list-item>
                <text:p text:style-name="P793"><text:span text:style-name="T793_1">The<text:s/>Bill<text:s/>will<text:s/>undergo<text:s/>detailed<text:s/>scrutiny,<text:s/>stakeholder<text:s/>consultations,<text:s/>and<text:s/>public<text:s/>participation<text:s/>under<text:s/>the<text:s/>leadership<text:s/>of<text:s/>the<text:s/>National<text:s/>Assembly<text:s/>Departmental<text:s/>Committee<text:s/>on<text:s/>Education.<text:s/>The<text:s/>Committee's<text:s/>report<text:s/>will<text:s/>inform<text:s/>the<text:s/>Bill's<text:s/>Second<text:s/>Reading.</text:span></text:p>
              </text:list-item>
            </text:list>
            <text:p text:style-name="P794"/>
            <text:p text:style-name="P795"/>
            <text:p text:style-name="P796"/>
          </table:table-cell>
        </table:table-row>
        <table:table-row table:style-name="Row76">
          <table:table-cell table:style-name="Cell290">
            <text:p text:style-name="P797"/>
            <text:p text:style-name="P798"><text:span text:style-name="T798_1">Pre-Service<text:s/>Education<text:s/>&amp;<text:s/>In-Service<text:s/>Training<text:s/>Bill,<text:s/>2026</text:span></text:p>
          </table:table-cell>
          <table:table-cell table:style-name="Cell291">
            <text:list text:style-name="LS40" xml:id="list79">
              <text:list-item>
                <text:p text:style-name="P799"><text:span text:style-name="T799_1">This<text:s/>Bill<text:s/>seeks<text:s/>to<text:s/>improve<text:s/>learning<text:s/>outcomes<text:s/>by<text:s/>strengthening<text:s/>teacher<text:s/>quality<text:s/>and<text:s/>instructional<text:s/>leadership.<text:s/>It<text:s/>establishes<text:s/>a<text:s/>national<text:s/>framework<text:s/>for<text:s/>pre-service<text:s/>teacher<text:s/>education<text:s/>and<text:s/>continuous<text:s/>professional<text:s/>development,<text:s/>creates<text:s/>the<text:s/>Kenya<text:s/>Teachers<text:s/>Training<text:s/>College<text:s/>as<text:s/>a<text:s/>unified<text:s/>national<text:s/>teacher<text:s/>preparation<text:s/>institution,<text:s/>establishes<text:s/>the<text:s/>Kenya<text:s/>School<text:s/>of<text:s/>Education<text:s/>to<text:s/>lead<text:s/>teacher<text:s/>and<text:s/>education<text:s/>management<text:s/>training,<text:s/>and<text:s/>introduces<text:s/>structured<text:s/>systems<text:s/>for<text:s/>training<text:s/>education<text:s/>managers<text:s/>and<text:s/>special<text:s/>needs<text:s/></text:span><text:span text:style-name="T799_2">education<text:s/></text:span><text:span text:style-name="T799_3">teachers.<text:s/>These<text:s/>reforms<text:s/>are<text:s/>intended<text:s/>to<text:s/>improve<text:s/>the<text:s/>quality,<text:s/>consistency,<text:s/>and<text:s/></text:span><text:span text:style-name="T799_4">the<text:s/></text:span><text:span text:style-name="T799_5">effectiveness<text:s/>of<text:s/>teaching</text:span><text:span text:style-name="T799_6">.<text:s/></text:span></text:p>
              </text:list-item>
            </text:list>
          </table:table-cell>
          <table:table-cell table:style-name="Cell292">
            <text:p text:style-name="P800"/>
            <text:list text:style-name="LS45" xml:id="list80">
              <text:list-item>
                <text:p text:style-name="P801"><text:span text:style-name="T801_1">The<text:s/>programme<text:s/>supported<text:s/>technical<text:s/>and<text:s/>legislative<text:s/>analysis,<text:s/>comparative<text:s/>reviews<text:s/>of<text:s/>Kenyan<text:s/>and<text:s/>international<text:s/>policy<text:s/>and<text:s/>legal<text:s/>frameworks,<text:s/>synthesis<text:s/>of<text:s/>stakeholder<text:s/>and<text:s/>public<text:s/>consultation<text:s/>submissions,<text:s/>and<text:s/>the<text:s/>translation<text:s/>of<text:s/>key<text:s/>recommendations<text:s/>from<text:s/>the<text:s/>PWPER<text:s/>report<text:s/>into<text:s/>draft<text:s/>legislation<text:s/>and<text:s/>policy<text:s/>proposals.</text:span></text:p>
              </text:list-item>
            </text:list>
          </table:table-cell>
          <table:table-cell table:style-name="Cell293">
            <text:p text:style-name="P802"/>
            <text:p text:style-name="P803"><text:span text:style-name="T803_1">Approved<text:s/>by<text:s/>Cabinet<text:s/></text:span><text:span text:style-name="T803_2">&amp;<text:s/></text:span><text:span text:style-name="T803_3">submitted<text:s/>to<text:s/>Parliament<text:s/></text:span><text:span text:style-name="T803_4">in<text:s/></text:span><text:span text:style-name="T803_5">February<text:s/>2026</text:span><text:span text:style-name="T803_6">.<text:s/></text:span><text:span text:style-name="T803_7">Tabled<text:s/>for<text:s/>First<text:s/>Reading<text:s/>in<text:s/>Parliament<text:s/></text:span><text:span text:style-name="T803_8">on<text:s/></text:span><text:span text:style-name="T803_9">11<text:s/>August<text:s/>202</text:span><text:span text:style-name="T803_10">6.<text:s/></text:span></text:p>
            <text:p text:style-name="P804"/>
          </table:table-cell>
          <table:table-cell table:style-name="Cell294">
            <text:p text:style-name="P805"/>
            <text:list text:style-name="LS45" xml:id="list81">
              <text:list-item>
                <text:p text:style-name="P806"><text:span text:style-name="T806_1">The<text:s/>Bill<text:s/>will<text:s/>undergo<text:s/>detailed<text:s/>scrutiny,<text:s/>stakeholder<text:s/>consultations,<text:s/>and<text:s/>public<text:s/>participation<text:s/>under<text:s/>the<text:s/>leadership<text:s/>of<text:s/>the<text:s/>National<text:s/>Assembly<text:s/>Departmental<text:s/>Committee<text:s/>on<text:s/>Education.<text:s/>The<text:s/>Committee's<text:s/>report<text:s/>will<text:s/>inform<text:s/>the<text:s/>Bill's<text:s/>Second<text:s/>Reading.</text:span></text:p>
              </text:list-item>
            </text:list>
            <text:p text:style-name="P807"/>
          </table:table-cell>
        </table:table-row>
        <table:table-row table:style-name="Row77">
          <table:table-cell table:style-name="Cell295">
            <text:p text:style-name="P808"/>
            <text:p text:style-name="P809"><text:span text:style-name="T809_1">Kenya<text:s/>National<text:s/>Educational<text:s/>Assessments<text:s/>Council<text:s/>Bill,<text:s/>2026</text:span></text:p>
            <text:p text:style-name="P810"/>
          </table:table-cell>
          <table:table-cell table:style-name="Cell296">
            <text:p text:style-name="P811"/>
            <text:list text:style-name="LS40" xml:id="list82">
              <text:list-item>
                <text:p text:style-name="P812"><text:span text:style-name="T812_1">The<text:s/>Bill</text:span><text:span text:style-name="T812_2"><text:s/>seeks<text:s/>to</text:span><text:span text:style-name="T812_3"><text:s/>transform<text:s/>Kenya's<text:s/>assessment<text:s/>system<text:s/>by<text:s/>replacing<text:s/>an<text:s/>examination-centred<text:s/>model<text:s/>with<text:s/>a<text:s/>broader<text:s/>educational<text:s/>assessment<text:s/>framework.<text:s/>It<text:s/>legally<text:s/>embeds<text:s/>formative<text:s/>and<text:s/>continuous<text:s/>assessment<text:s/>under<text:s/>CBC,<text:s/>requires<text:s/>the<text:s/>integration<text:s/>of<text:s/>formative<text:s/>and<text:s/>summative<text:s/>assessment<text:s/>results,<text:s/>institutionalises<text:s/>school-based<text:s/>assessment,<text:s/>strengthens<text:s/></text:span><text:span text:style-name="T812_4">the<text:s/></text:span><text:span text:style-name="T812_5">accommodation<text:s/></text:span><text:span text:style-name="T812_6">of<text:s/>the</text:span><text:span text:style-name="T812_7"><text:s/>learners<text:s/>with<text:s/>disabilities,<text:s/>introduces<text:s/>digital<text:s/>assessment<text:s/>and<text:s/></text:span><text:span text:style-name="T812_8">E</text:span><text:span text:style-name="T812_9">-marking<text:s/>systems,<text:s/>and<text:s/>mandates<text:s/>performance<text:s/>reporting<text:s/>to<text:s/>support<text:s/>evidence-based<text:s/>improvements<text:s/>in<text:s/>learning<text:s/>outcomes</text:span><text:span text:style-name="T812_10">.<text:s/></text:span></text:p>
              </text:list-item>
            </text:list>
            <text:p text:style-name="P813"/>
          </table:table-cell>
          <table:table-cell table:style-name="Cell297">
            <text:p text:style-name="P814"/>
            <text:list text:style-name="LS40" xml:id="list83">
              <text:list-item>
                <text:p text:style-name="P815"><text:span text:style-name="T815_1">The<text:s/>programme<text:s/>supported<text:s/>technical<text:s/>and<text:s/>legislative<text:s/>analysis,<text:s/>comparative<text:s/>reviews<text:s/>of<text:s/>Kenyan<text:s/>and<text:s/>international<text:s/>policy<text:s/>and<text:s/>legal<text:s/>frameworks,<text:s/>synthesis<text:s/>of<text:s/>stakeholder<text:s/>and<text:s/>public<text:s/>consultation<text:s/>submissions,<text:s/>and<text:s/>the<text:s/>translation<text:s/>of<text:s/>key<text:s/>recommendations<text:s/>from<text:s/>the<text:s/>PWPER<text:s/>report<text:s/>into<text:s/>draft<text:s/>legislation<text:s/>and<text:s/>policy<text:s/>proposals.</text:span></text:p>
              </text:list-item>
            </text:list>
          </table:table-cell>
          <table:table-cell table:style-name="Cell298">
            <text:p text:style-name="P816"/>
            <text:p text:style-name="P817"><text:span text:style-name="T817_1">Approved<text:s/>by<text:s/>Cabinet<text:s/></text:span><text:span text:style-name="T817_2">&amp;<text:s/></text:span><text:span text:style-name="T817_3">submitted<text:s/>to<text:s/>Parliament<text:s/></text:span><text:span text:style-name="T817_4">in<text:s/></text:span><text:span text:style-name="T817_5">February<text:s/>2026</text:span><text:span text:style-name="T817_6">.<text:s/></text:span><text:span text:style-name="T817_7">Tabled<text:s/>for<text:s/>First<text:s/>Reading<text:s/>in<text:s/>Parliament<text:s/></text:span><text:span text:style-name="T817_8">on<text:s/></text:span><text:span text:style-name="T817_9">11<text:s/>August<text:s/>202</text:span><text:span text:style-name="T817_10">6.<text:s/></text:span></text:p>
          </table:table-cell>
          <table:table-cell table:style-name="Cell299">
            <text:list text:style-name="LS45" xml:id="list84">
              <text:list-item>
                <text:p text:style-name="P818"><text:span text:style-name="T818_1">The<text:s/>Bill<text:s/>will<text:s/>undergo<text:s/>detailed<text:s/>scrutiny,<text:s/>stakeholder<text:s/>consultations,<text:s/>and<text:s/>public<text:s/>participation<text:s/>under<text:s/>the<text:s/>leadership<text:s/>of<text:s/>the<text:s/>National<text:s/>Assembly<text:s/>Departmental<text:s/>Committee<text:s/>on<text:s/>Education.<text:s/>The<text:s/>Committee's<text:s/>report<text:s/>will<text:s/>inform<text:s/>the<text:s/>Bill's<text:s/>Second<text:s/>Reading.</text:span></text:p>
              </text:list-item>
            </text:list>
            <text:p text:style-name="P819"/>
            <text:p text:style-name="P820"/>
            <text:p text:style-name="P821"/>
          </table:table-cell>
        </table:table-row>
        <table:table-row table:style-name="Row78">
          <table:table-cell table:style-name="Cell300">
            <text:p text:style-name="P822"/>
            <text:p text:style-name="P823"><text:span text:style-name="T823_1">Kenya<text:s/>Institute<text:s/>of<text:s/>Curriculum<text:s/>Development<text:s/>(Amendment)<text:s/>Bill,<text:s/>2026</text:span></text:p>
            <text:p text:style-name="P824"/>
            <text:p text:style-name="P825"/>
            <text:p text:style-name="P826"/>
          </table:table-cell>
          <table:table-cell table:style-name="Cell301">
            <text:p text:style-name="P827"/>
            <text:p text:style-name="P828"/>
            <text:list text:style-name="LS40" xml:id="list85">
              <text:list-item>
                <text:p text:style-name="P829"><text:span text:style-name="T829_1">The<text:s/>Bill<text:s/></text:span><text:span text:style-name="T829_2">seeks<text:s/>to<text:s/></text:span><text:span text:style-name="T829_3">strengthe</text:span><text:span text:style-name="T829_4">n</text:span><text:span text:style-name="T829_5"><text:s/></text:span><text:span text:style-name="T829_6">the<text:s/></text:span><text:span text:style-name="T829_7">curriculum<text:s/>quality<text:s/>and<text:s/>relevance.<text:s/>It<text:s/>introduces<text:s/>accreditation<text:s/>of<text:s/>curriculum<text:s/>developers,<text:s/>formalises<text:s/>curriculum<text:s/>differentiation<text:s/>for<text:s/>learners<text:s/>with<text:s/>special<text:s/>needs,<text:s/>strengthens<text:s/>alignment<text:s/>between<text:s/>curriculum<text:s/>development<text:s/>and<text:s/>learner<text:s/>assessment,<text:s/>and<text:s/>refocuses<text:s/></text:span><text:span text:style-name="T829_8">the<text:s/></text:span><text:span text:style-name="T829_9">KICD's<text:s/>mandate<text:s/>more<text:s/>explicitly<text:s/>on<text:s/>basic<text:s/>education<text:s/>and<text:s/>teacher<text:s/>education.<text:s/>Collectively,<text:s/>these<text:s/>reforms<text:s/>are<text:s/>intended<text:s/>to<text:s/>improve<text:s/>the<text:s/>quality,<text:s/>inclusiveness,<text:s/>and<text:s/></text:span><text:span text:style-name="T829_10">the<text:s/></text:span><text:span text:style-name="T829_11">coherence<text:s/>of<text:s/>curriculum<text:s/>delivery.</text:span></text:p>
              </text:list-item>
            </text:list>
          </table:table-cell>
          <table:table-cell table:style-name="Cell302">
            <text:p text:style-name="P830"/>
            <text:list text:style-name="LS47" xml:id="list86">
              <text:list-item>
                <text:p text:style-name="P831"><text:span text:style-name="T831_1">The<text:s/>programme<text:s/>supported<text:s/>technical<text:s/>and<text:s/>legislative<text:s/>analysis,<text:s/>comparative<text:s/>reviews<text:s/>of<text:s/>Kenyan<text:s/>and<text:s/>international<text:s/>policy<text:s/>and<text:s/>legal<text:s/>frameworks,<text:s/>synthesis<text:s/>of<text:s/>stakeholder<text:s/>and<text:s/>public<text:s/>consultation<text:s/>submissions,<text:s/>and<text:s/>the<text:s/>translation<text:s/>of<text:s/>key<text:s/>recommendations<text:s/>from<text:s/>the<text:s/>PWPER<text:s/>report<text:s/>into<text:s/>draft<text:s/>legislation<text:s/>and<text:s/>policy<text:s/>proposals.<text:s/></text:span></text:p>
              </text:list-item>
            </text:list>
          </table:table-cell>
          <table:table-cell table:style-name="Cell303">
            <text:p text:style-name="P832"/>
            <text:p text:style-name="P833"><text:span text:style-name="T833_1">Approved<text:s/>by<text:s/>Cabinet<text:s/></text:span><text:span text:style-name="T833_2">&amp;<text:s/></text:span><text:span text:style-name="T833_3">submitted<text:s/>to<text:s/>Parliament<text:s/></text:span><text:span text:style-name="T833_4">in<text:s/></text:span><text:span text:style-name="T833_5">February<text:s/>2026</text:span><text:span text:style-name="T833_6">.<text:s/></text:span><text:span text:style-name="T833_7">Tabled<text:s/>for<text:s/>First<text:s/>Reading<text:s/>in<text:s/>Parliament<text:s/></text:span><text:span text:style-name="T833_8">on<text:s/></text:span><text:span text:style-name="T833_9">11<text:s/>August<text:s/>202</text:span><text:span text:style-name="T833_10">6.</text:span></text:p>
          </table:table-cell>
          <table:table-cell table:style-name="Cell304">
            <text:p text:style-name="P834"/>
            <text:list text:style-name="LS45" xml:id="list87">
              <text:list-item>
                <text:p text:style-name="P835"><text:span text:style-name="T835_1">The<text:s/>Bill<text:s/>will<text:s/>undergo<text:s/>detailed<text:s/>scrutiny,<text:s/>stakeholder<text:s/>consultations,<text:s/>and<text:s/>public<text:s/>participation<text:s/>under<text:s/>the<text:s/>leadership<text:s/>of<text:s/>the<text:s/>National<text:s/>Assembly<text:s/>Departmental<text:s/>Committee<text:s/>on<text:s/>Education.<text:s/>The<text:s/>Committee's<text:s/>report<text:s/>will<text:s/>inform<text:s/>the<text:s/>Bill's<text:s/>Second<text:s/>Reading.</text:span></text:p>
              </text:list-item>
            </text:list>
            <text:p text:style-name="P836"/>
            <text:p text:style-name="P837"/>
          </table:table-cell>
        </table:table-row>
        <table:table-row table:style-name="Row79">
          <table:table-cell table:style-name="Cell305">
            <text:p text:style-name="P838"/>
            <text:p text:style-name="P839"/>
            <text:p text:style-name="P840"><text:span text:style-name="T840_1">Kenya<text:s/>National<text:s/>Qualifications<text:s/>Framework<text:s/>(Amendment)<text:s/>Bill,<text:s/>2026</text:span></text:p>
            <text:p text:style-name="P841"/>
            <text:p text:style-name="P842"/>
            <text:p text:style-name="P843"/>
          </table:table-cell>
          <table:table-cell table:style-name="Cell306">
            <text:p text:style-name="P844"/>
            <text:list text:style-name="LS40" xml:id="list88">
              <text:list-item>
                <text:p text:style-name="P845"><text:span text:style-name="T845_1">The<text:s/>Bill<text:s/>seeks<text:s/>to<text:s/>strengthen<text:s/>the<text:s/>quality<text:s/>assurance,<text:s/>standards,<text:s/>recognition,<text:s/>and<text:s/></text:span><text:span text:style-name="T845_2">the<text:s/></text:span><text:span text:style-name="T845_3">progression<text:s/>architecture<text:s/>of<text:s/>Kenya's<text:s/>education<text:s/>system.<text:s/>I</text:span><text:span text:style-name="T845_4">t<text:s/>will<text:s/></text:span><text:span text:style-name="T845_5">improve</text:span><text:span text:style-name="T845_6"><text:s/></text:span><text:span text:style-name="T845_7">teacher<text:s/>quality<text:s/>and<text:s/></text:span><text:span text:style-name="T845_8">ensure<text:s/>a</text:span><text:span text:style-name="T845_9"><text:s/>more<text:s/>coherent<text:s/>qualifications<text:s/>system,<text:s/>which<text:s/>are<text:s/>important<text:s/>enablers<text:s/>of<text:s/>improved<text:s/>foundational<text:s/>learning<text:s/>outcomes.</text:span></text:p>
              </text:list-item>
            </text:list>
            <text:p text:style-name="P846"/>
            <text:p text:style-name="P847"/>
            <text:p text:style-name="P848"/>
          </table:table-cell>
          <table:table-cell table:style-name="Cell307">
            <text:p text:style-name="P849"/>
            <text:list text:style-name="LS40" xml:id="list89">
              <text:list-item>
                <text:p text:style-name="P850"><text:span text:style-name="T850_1">The<text:s/>programme<text:s/>supported<text:s/>technical<text:s/>and<text:s/>legislative<text:s/>analysis,<text:s/>comparative<text:s/>reviews<text:s/>of<text:s/>Kenyan<text:s/>and<text:s/>international<text:s/>policy<text:s/>and<text:s/>legal<text:s/>frameworks,<text:s/>synthesis<text:s/>of<text:s/>stakeholder<text:s/>and<text:s/>public<text:s/>consultation<text:s/>submissions,<text:s/>and<text:s/>the<text:s/>translation<text:s/>of<text:s/>key<text:s/></text:span><text:span text:style-name="T850_2">recommendations<text:s/>from<text:s/>the<text:s/>PWPER<text:s/>report<text:s/>into<text:s/>draft<text:s/>legislation<text:s/>and<text:s/>policy<text:s/>proposals.</text:span></text:p>
              </text:list-item>
            </text:list>
          </table:table-cell>
          <table:table-cell table:style-name="Cell308">
            <text:p text:style-name="P851"/>
            <text:p text:style-name="P852"><text:span text:style-name="T852_1">Approved<text:s/>by<text:s/>Cabinet<text:s/></text:span><text:span text:style-name="T852_2">&amp;<text:s/></text:span><text:span text:style-name="T852_3">submitted<text:s/>to<text:s/>Parliament<text:s/></text:span><text:span text:style-name="T852_4">in<text:s/></text:span><text:span text:style-name="T852_5">February<text:s/>2026</text:span><text:span text:style-name="T852_6">.<text:s/></text:span><text:span text:style-name="T852_7">Tabled<text:s/>for<text:s/>First<text:s/>Reading<text:s/>in<text:s/>Parliament<text:s/></text:span><text:span text:style-name="T852_8">on<text:s/></text:span><text:span text:style-name="T852_9">11<text:s/>August<text:s/>202</text:span><text:span text:style-name="T852_10">6.</text:span></text:p>
          </table:table-cell>
          <table:table-cell table:style-name="Cell309">
            <text:p text:style-name="P853"/>
            <text:list text:style-name="LS45" xml:id="list90">
              <text:list-item>
                <text:p text:style-name="P854"><text:span text:style-name="T854_1">The<text:s/>Bill<text:s/>will<text:s/>undergo<text:s/>detailed<text:s/>scrutiny,<text:s/>stakeholder<text:s/>consultations,<text:s/>and<text:s/>public<text:s/>participation<text:s/>under<text:s/>the<text:s/>leadership<text:s/>of<text:s/>the<text:s/>National<text:s/>Assembly<text:s/>Departmental<text:s/>Committee<text:s/>on<text:s/>Education.<text:s/>The<text:s/>Committee's<text:s/>report<text:s/>will<text:s/></text:span><text:span text:style-name="T854_2">inform<text:s/>the<text:s/>Bill's<text:s/>Second<text:s/>Reading.</text:span></text:p>
              </text:list-item>
            </text:list>
            <text:p text:style-name="P855"/>
          </table:table-cell>
        </table:table-row>
        <table:table-row table:style-name="Row80">
          <table:table-cell table:style-name="Cell310" table:number-columns-spanned="5">
            <text:p text:style-name="P856"><text:span text:style-name="T856_1">KEY<text:s/>POLICY<text:s/>FRAMEWORKS<text:s/>&amp;<text:s/>GUIDELINES</text:span></text:p>
          </table:table-cell>
          <table:covered-table-cell/>
          <table:covered-table-cell/>
          <table:covered-table-cell/>
          <table:covered-table-cell/>
        </table:table-row>
        <table:table-row table:style-name="Row81">
          <table:table-cell table:style-name="Cell311">
            <text:p text:style-name="P857"/>
            <text:p text:style-name="P858"><text:span text:style-name="T858_1">Draft<text:s/></text:span><text:span text:style-name="T858_2">National<text:s/>Foundational<text:s/>Learning<text:s/>Policy<text:s/>Guidelines</text:span></text:p>
          </table:table-cell>
          <table:table-cell table:style-name="Cell312">
            <text:p text:style-name="P859"/>
            <text:list text:style-name="LS40" xml:id="list91">
              <text:list-item>
                <text:p text:style-name="P860"><text:span text:style-name="T860_1">P</text:span><text:span text:style-name="T860_2">romote</text:span><text:span text:style-name="T860_3">s</text:span><text:span text:style-name="T860_4"><text:s/>a<text:s/>whole-system<text:s/>approach<text:s/>that<text:s/>strengthens<text:s/>school<text:s/>readiness,<text:s/>improves<text:s/>the<text:s/>quality<text:s/>of<text:s/>teaching<text:s/>and<text:s/>learning<text:s/>in<text:s/>ECDE<text:s/>and<text:s/>lower<text:s/>primary,<text:s/>institutionalises<text:s/>regular<text:s/>measurement<text:s/>and<text:s/>tracking<text:s/>of<text:s/>foundational<text:s/>learning<text:s/>outcomes,<text:s/>enhances<text:s/>teacher<text:s/>professional<text:s/>development,<text:s/>strengthens<text:s/>parental<text:s/>and<text:s/>community<text:s/>engagement<text:s/>in<text:s/>children's<text:s/>learning,<text:s/>and<text:s/>improves<text:s/>coordination<text:s/>between<text:s/></text:span><text:span text:style-name="T860_5">the<text:s/></text:span><text:span text:style-name="T860_6">national<text:s/>and<text:s/></text:span><text:span text:style-name="T860_7">the<text:s/></text:span><text:span text:style-name="T860_8">county<text:s/>governments</text:span><text:span text:style-name="T860_9"><text:s/>in<text:s/>the<text:s/>delivery<text:s/>of<text:s/>ECDE<text:s/>services.</text:span><text:span text:style-name="T860_10"><text:s/>The<text:s/>Guidelines<text:s/>also<text:s/>place<text:s/>a<text:s/>strong<text:s/>emphasis<text:s/>on<text:s/>equity<text:s/>and<text:s/>inclusion,<text:s/>targeting<text:s/>children<text:s/>in<text:s/>ASALs,<text:s/>marginali</text:span><text:span text:style-name="T860_11">s</text:span><text:span text:style-name="T860_12">ed<text:s/>communities,<text:s/>children<text:s/>with<text:s/>disabilities,<text:s/>and<text:s/>learners<text:s/>at<text:s/>risk<text:s/>of<text:s/>falling<text:s/>behind.</text:span></text:p>
              </text:list-item>
            </text:list>
            <text:p text:style-name="P861"/>
          </table:table-cell>
          <table:table-cell table:style-name="Cell313">
            <text:p text:style-name="P862"/>
            <text:list text:style-name="LS40" xml:id="list92">
              <text:list-item>
                <text:p text:style-name="P863"><text:span text:style-name="T863_1">The<text:s/>programme<text:s/>provided<text:s/>technical<text:s/>assistance</text:span><text:span text:style-name="T863_2"><text:s/>in<text:s/>the<text:s/>drafting</text:span><text:span text:style-name="T863_3">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  <text:p text:style-name="P864"/>
          </table:table-cell>
          <table:table-cell table:style-name="Cell314">
            <text:p text:style-name="P865"/>
            <text:p text:style-name="P866"><text:span text:style-name="T866_1">Draft<text:s/>near<text:s/>finalisation.</text:span></text:p>
          </table:table-cell>
          <table:table-cell table:style-name="Cell315">
            <text:p text:style-name="P867"/>
            <text:p text:style-name="P868"><text:span text:style-name="T868_1">Secure</text:span><text:span text:style-name="T868_2"><text:s/>consensus<text:s/>between<text:s/></text:span><text:span text:style-name="T868_3">MoE</text:span><text:span text:style-name="T868_4"><text:s/>and<text:s/></text:span><text:span text:style-name="T868_5">CoG</text:span><text:span text:style-name="T868_6">.<text:s/>Jointly<text:s/>approve<text:s/>and<text:s/>operationalise.</text:span></text:p>
          </table:table-cell>
        </table:table-row>
        <table:table-row table:style-name="Row82">
          <table:table-cell table:style-name="Cell316">
            <text:p text:style-name="P869"/>
            <text:p text:style-name="P870"><text:span text:style-name="T870_1">Draft<text:s/></text:span><text:span text:style-name="T870_2">Intergovernmental<text:s/>Coordination<text:s/>Framework<text:s/>for<text:s/>Foundational<text:s/>Learning</text:span></text:p>
            <text:p text:style-name="P871"/>
            <text:p text:style-name="P872"/>
            <text:p text:style-name="P873"/>
          </table:table-cell>
          <table:table-cell table:style-name="Cell317">
            <text:p text:style-name="P874"/>
            <text:list text:style-name="LS40" xml:id="list93">
              <text:list-item>
                <text:p text:style-name="P875"><text:span text:style-name="T875_1">Clarifies<text:s/>national<text:s/>and<text:s/>county<text:s/>roles,<text:s/>responsibilities<text:s/>and<text:s/>accountability<text:s/>for<text:s/>EC</text:span><text:span text:style-name="T875_2">D</text:span><text:span text:style-name="T875_3">E<text:s/></text:span><text:span text:style-name="T875_4">delivery</text:span><text:span text:style-name="T875_5">,<text:s/>establishing<text:s/>stronger<text:s/></text:span><text:span text:style-name="T875_6">MoE</text:span><text:span text:style-name="T875_7">–</text:span><text:span text:style-name="T875_8">CoG</text:span><text:span text:style-name="T875_9">–county<text:s/></text:span><text:span text:style-name="T875_10">government<text:s/></text:span><text:span text:style-name="T875_11">arrangements<text:s/>for<text:s/>joint<text:s/>planning,<text:s/>coordination,<text:s/>implementation,<text:s/>monitoring<text:s/>and<text:s/>policy<text:s/>dialogue<text:s/>across<text:s/></text:span><text:span text:style-name="T875_12">the<text:s/></text:span><text:span text:style-name="T875_13">national<text:s/>basic<text:s/>education<text:s/>and<text:s/></text:span><text:span text:style-name="T875_14">the<text:s/></text:span><text:span text:style-name="T875_15">devolved<text:s/>EC</text:span><text:span text:style-name="T875_16">D</text:span><text:span text:style-name="T875_17">E<text:s/>services.</text:span></text:p>
              </text:list-item>
            </text:list>
            <text:p text:style-name="P876"/>
          </table:table-cell>
          <table:table-cell table:style-name="Cell318">
            <text:p text:style-name="P877"/>
            <text:list text:style-name="LS40" xml:id="list94">
              <text:list-item>
                <text:p text:style-name="P878"><text:span text:style-name="T878_1">The<text:s/>programme<text:s/>provided<text:s/>technical<text:s/>assistance<text:s/>in<text:s/>the<text:s/>drafting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  <text:p text:style-name="P879"/>
          </table:table-cell>
          <table:table-cell table:style-name="Cell319">
            <text:p text:style-name="P880"/>
            <text:p text:style-name="P881"><text:span text:style-name="T881_1">Policy<text:s/>development<text:s/>ongoing.</text:span></text:p>
          </table:table-cell>
          <table:table-cell table:style-name="Cell320">
            <text:p text:style-name="P882"/>
            <text:p text:style-name="P883"><text:span text:style-name="T883_1">Secure</text:span><text:span text:style-name="T883_2"><text:s/>consensus<text:s/>between<text:s/></text:span><text:span text:style-name="T883_3">MoE</text:span><text:span text:style-name="T883_4"><text:s/>and<text:s/></text:span><text:span text:style-name="T883_5">CoG</text:span><text:span text:style-name="T883_6">.<text:s/>Jointly<text:s/>approve<text:s/>and<text:s/>operationalise.</text:span></text:p>
          </table:table-cell>
        </table:table-row>
        <table:table-row table:style-name="Row83">
          <table:table-cell table:style-name="Cell321">
            <text:p text:style-name="P884"/>
            <text:p text:style-name="P885"><text:span text:style-name="T885_1">Draft</text:span><text:span text:style-name="T885_2"><text:s/>National<text:s/></text:span><text:span text:style-name="T885_3">Duksi</text:span><text:span text:style-name="T885_4">/Madrassa</text:span><text:span text:style-name="T885_5"><text:s/></text:span><text:span text:style-name="T885_6">–ECDE<text:s/>Integration<text:s/>Policy<text:s/>Framework</text:span></text:p>
          </table:table-cell>
          <table:table-cell table:style-name="Cell322">
            <text:p text:style-name="P886"/>
            <text:list text:style-name="LS40" xml:id="list95">
              <text:list-item>
                <text:p text:style-name="P887"><text:span text:style-name="T887_1">A</text:span><text:span text:style-name="T887_2">im</text:span><text:span text:style-name="T887_3">s<text:s/>to</text:span><text:span text:style-name="T887_4"><text:s/>improv</text:span><text:span text:style-name="T887_5">e</text:span><text:span text:style-name="T887_6"><text:s/>access,<text:s/>participation,<text:s/>retention,<text:s/>school<text:s/>readiness,<text:s/>and<text:s/>learning<text:s/>outcomes<text:s/>for<text:s/>children<text:s/>in<text:s/>Muslim-majority<text:s/>and<text:s/>underserved<text:s/>communities<text:s/>by<text:s/>integrating<text:s/></text:span><text:span text:style-name="T887_7">Duksi</text:span><text:span text:style-name="T887_8"><text:s/>and<text:s/>Madrassa<text:s/>education<text:s/>with<text:s/>formal<text:s/>ECDE<text:s/>services.<text:s/>The<text:s/>Framework<text:s/>seeks<text:s/>to<text:s/>establish<text:s/>common<text:s/>standards<text:s/>for<text:s/>curriculum,<text:s/>teacher<text:s/>qualifications,<text:s/>learning<text:s/>environments,<text:s/>quality<text:s/>assurance,<text:s/>and<text:s/>child<text:s/>safeguarding<text:s/>across<text:s/></text:span><text:span text:style-name="T887_9">the<text:s/></text:span><text:span text:style-name="T887_10">integrated<text:s/></text:span><text:span text:style-name="T887_11">ECDE<text:s/></text:span><text:span text:style-name="T887_12">centres,<text:s/>while<text:s/>ensuring<text:s/>that<text:s/>children<text:s/>receive<text:s/>both<text:s/>religious<text:s/>instruction<text:s/>and<text:s/>foundational<text:s/>literacy,<text:s/>numeracy,<text:s/>socio</text:span><text:span text:style-name="T887_13"><text:s/></text:span><text:span text:style-name="T887_14">-emotional</text:span><text:span text:style-name="T887_15"><text:s/></text:span><text:span text:style-name="T887_16">and<text:s/>life<text:s/>skills.</text:span></text:p>
              </text:list-item>
            </text:list>
            <text:p text:style-name="P888"/>
          </table:table-cell>
          <table:table-cell table:style-name="Cell323">
            <text:p text:style-name="P889"/>
            <text:list text:style-name="LS40" xml:id="list96">
              <text:list-item>
                <text:p text:style-name="P890"><text:span text:style-name="T890_1">The<text:s/>programme<text:s/>provided<text:s/>technical<text:s/>assistance<text:s/>in<text:s/>the<text:s/>drafting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  <text:p text:style-name="P891"/>
          </table:table-cell>
          <table:table-cell table:style-name="Cell324">
            <text:p text:style-name="P892"/>
            <text:p text:style-name="P893"><text:span text:style-name="T893_1">Policy<text:s/>development<text:s/>ongoing.</text:span></text:p>
          </table:table-cell>
          <table:table-cell table:style-name="Cell325">
            <text:p text:style-name="P894"/>
            <text:p text:style-name="P895"><text:span text:style-name="T895_1">NACONEK<text:s/>to<text:s/>finalis</text:span><text:span text:style-name="T895_2">e<text:s/>and<text:s/></text:span><text:span text:style-name="T895_3">secure<text:s/>endorsement.<text:s/>Roll<text:s/>out<text:s/>p</text:span><text:span text:style-name="T895_4">hased<text:s/>implementation</text:span><text:span text:style-name="T895_5">.<text:s/></text:span></text:p>
          </table:table-cell>
        </table:table-row>
        <table:table-row table:style-name="Row84">
          <table:table-cell table:style-name="Cell326">
            <text:p text:style-name="P896"/>
            <text:p text:style-name="P897"/>
            <text:p text:style-name="P898"><text:span text:style-name="T898_1">Draft<text:s/></text:span><text:span text:style-name="T898_2">National<text:s/>ECE<text:s/>Financing<text:s/>Framework</text:span></text:p>
          </table:table-cell>
          <table:table-cell table:style-name="Cell327">
            <text:p text:style-name="P899"/>
            <text:list text:style-name="LS40" xml:id="list97">
              <text:list-item>
                <text:p text:style-name="P900"><text:span text:style-name="T900_1">It<text:s/></text:span><text:span text:style-name="T900_2">seeks<text:s/>to<text:s/>address<text:s/>the<text:s/>long-standing<text:s/>financing<text:s/>gaps,<text:s/>inequities,<text:s/>and<text:s/>fragmentation<text:s/>affecting<text:s/>ECDE<text:s/>service<text:s/>delivery<text:s/>in<text:s/>Kenya.<text:s/></text:span><text:span text:style-name="T900_3">It<text:s/></text:span><text:span text:style-name="T900_4">proposes<text:s/>the<text:s/>establishment<text:s/>of<text:s/>a<text:s/>more<text:s/>predictable,<text:s/>equitable,<text:s/>and<text:s/>sustainable<text:s/>financing<text:s/>model<text:s/>for<text:s/>ECDE<text:s/>through<text:s/>clearer<text:s/>delineation<text:s/>of<text:s/>national<text:s/>and<text:s/>county<text:s/>government<text:s/>financing<text:s/>responsibilities,<text:s/>increased<text:s/>and<text:s/>ring-fenced<text:s/>investments<text:s/>in<text:s/>ECDE<text:s/>infrastructure,<text:s/>teaching<text:s/>and<text:s/>learning<text:s/>materials,<text:s/>school<text:s/>feeding,<text:s/>and<text:s/>child-centred<text:s/>learning<text:s/>environments,<text:s/>and<text:s/>strengthened<text:s/>financing<text:s/>for<text:s/>the<text:s/>recruitment,<text:s/>professional<text:s/>development,<text:s/>and<text:s/></text:span><text:span text:style-name="T900_5">the<text:s/></text:span><text:span text:style-name="T900_6">remuneration<text:s/>of<text:s/>ECDE<text:s/>teachers</text:span><text:span text:style-name="T900_7">.<text:s/></text:span></text:p>
              </text:list-item>
            </text:list>
            <text:p text:style-name="P901"/>
            <text:p text:style-name="P902"/>
          </table:table-cell>
          <table:table-cell table:style-name="Cell328">
            <text:p text:style-name="P903"/>
            <text:list text:style-name="LS40" xml:id="list98">
              <text:list-item>
                <text:p text:style-name="P904"><text:span text:style-name="T904_1">The<text:s/>programme<text:s/>provided<text:s/>technical<text:s/>assistance<text:s/>in<text:s/>the<text:s/>drafting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  <text:p text:style-name="P905"/>
          </table:table-cell>
          <table:table-cell table:style-name="Cell329">
            <text:p text:style-name="P906"/>
            <text:p text:style-name="P907"><text:span text:style-name="T907_1">Policy<text:s/>development<text:s/>ongoing.</text:span></text:p>
          </table:table-cell>
          <table:table-cell table:style-name="Cell330">
            <text:p text:style-name="P908"/>
            <text:p text:style-name="P909"><text:span text:style-name="T909_1">CoG</text:span><text:span text:style-name="T909_2"><text:s/>to<text:s/>finalise<text:s/>and<text:s/>secure<text:s/></text:span><text:span text:style-name="T909_3">MoE</text:span><text:span text:style-name="T909_4"><text:s/>endorsement.<text:s/>Jointly<text:s/>operationalise<text:s/>nationally.<text:s/></text:span></text:p>
          </table:table-cell>
        </table:table-row>
        <table:table-row table:style-name="Row85">
          <table:table-cell table:style-name="Cell331" table:number-columns-spanned="5">
            <text:p text:style-name="P910"><text:span text:style-name="T910_1">KEY<text:s/>REFORM<text:s/>INSTRUMENTS<text:s/>AWAITING<text:s/>CABINET<text:s/>REVIEW<text:s/>&amp;<text:s/>ENDORSEMENT</text:span></text:p>
          </table:table-cell>
          <table:covered-table-cell/>
          <table:covered-table-cell/>
          <table:covered-table-cell/>
          <table:covered-table-cell/>
        </table:table-row>
        <table:table-row table:style-name="Row86">
          <table:table-cell table:style-name="Cell332">
            <text:p text:style-name="P911"/>
            <text:p text:style-name="P912"><text:span text:style-name="T912_1">Sessional<text:s/>Paper<text:s/>No.<text:s/>X<text:s/>of<text:s/>2024:<text:s/>-<text:s/></text:span></text:p>
            <text:p text:style-name="P913"><text:span text:style-name="T913_1">National<text:s/>Education<text:s/>Policy<text:s/>–<text:s/></text:span></text:p>
            <text:p text:style-name="P914"/>
            <text:p text:style-name="P915"><text:span text:style-name="T915_1">(</text:span><text:span text:style-name="T915_2">Transforming<text:s/>Education,<text:s/>Training<text:s/>and<text:s/>Research<text:s/>for<text:s/>Sustainable<text:s/>Development<text:s/>in<text:s/>Kenya</text:span><text:span text:style-name="T915_3">)</text:span></text:p>
          </table:table-cell>
          <table:table-cell table:style-name="Cell333">
            <text:p text:style-name="P916"/>
            <text:list text:style-name="LS40" xml:id="list99">
              <text:list-item>
                <text:p text:style-name="P917"><text:span text:style-name="T917_1">The<text:s/></text:span><text:span text:style-name="T917_2">paper<text:s/></text:span><text:span text:style-name="T917_3">provides<text:s/>the<text:s/>overarching<text:s/>policy<text:s/>framework<text:s/>underpinning<text:s/>the<text:s/>education<text:s/>reform<text:s/>package<text:s/>and<text:s/>the<text:s/>Bills<text:s/>currently<text:s/>before<text:s/>Parliament.</text:span><text:span text:style-name="T917_4"><text:s/>I</text:span><text:span text:style-name="T917_5">ts<text:s/>most<text:s/>strategic<text:s/>reforms<text:s/>include<text:s/>strengthening<text:s/>school<text:s/>readiness<text:s/>and<text:s/>foundational<text:s/>learning<text:s/>as<text:s/>national<text:s/>priorities,<text:s/>promoting<text:s/>the<text:s/>establishment<text:s/>of<text:s/>comprehensive<text:s/>schools<text:s/>(integrating<text:s/>pre-primary<text:s/>to<text:s/>Grade<text:s/>9),<text:s/>improving<text:s/>access,<text:s/>equity,<text:s/>retention<text:s/>and<text:s/>completion<text:s/>for<text:s/>vulnerable<text:s/>and<text:s/>marginal</text:span><text:span text:style-name="T917_6">i</text:span><text:span text:style-name="T917_7">sed<text:s/>learners,<text:s/>strengthening<text:s/>teacher<text:s/>preparation<text:s/>and<text:s/>continuous<text:s/>professional<text:s/>development,<text:s/></text:span><text:span text:style-name="T917_8">enhancing<text:s/>formative<text:s/>and<text:s/>competency-based<text:s/>assessment,<text:s/>promoting<text:s/>inclusion<text:s/>for<text:s/>learners<text:s/>with<text:s/>special<text:s/>needs,<text:s/>improving<text:s/></text:span><text:span text:style-name="T917_9">the<text:s/></text:span><text:span text:style-name="T917_10">education<text:s/>data<text:s/>and<text:s/>accountability<text:s/>systems,<text:s/>and<text:s/>strengthening<text:s/></text:span><text:span text:style-name="T917_11">the<text:s/></text:span><text:span text:style-name="T917_12">collaboration<text:s/>between<text:s/>the<text:s/>national<text:s/>and<text:s/></text:span><text:span text:style-name="T917_13">the<text:s/></text:span><text:span text:style-name="T917_14">county<text:s/>governments<text:s/>in<text:s/>the<text:s/>provision<text:s/>and<text:s/></text:span><text:span text:style-name="T917_15">the<text:s/></text:span><text:span text:style-name="T917_16">management<text:s/>of<text:s/>ECDE<text:s/>services</text:span><text:span text:style-name="T917_17"><text:s/>at<text:s/>the<text:s/>school<text:s/>level.<text:s/></text:span></text:p>
              </text:list-item>
            </text:list>
          </table:table-cell>
          <table:table-cell table:style-name="Cell334">
            <text:p text:style-name="P918"/>
            <text:list text:style-name="LS40" xml:id="list100">
              <text:list-item>
                <text:p text:style-name="P919"><text:span text:style-name="T919_1">The<text:s/>programme<text:s/>provided<text:s/>technical<text:s/>assistance<text:s/>in<text:s/>the<text:s/>drafting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  <text:p text:style-name="P920"/>
          </table:table-cell>
          <table:table-cell table:style-name="Cell335">
            <text:p text:style-name="P921"/>
            <text:p text:style-name="P922"><text:span text:style-name="T922_1">Considered<text:s/>by<text:s/>Cabinet<text:s/>Committee<text:s/>on<text:s/>Governance,<text:s/>Social<text:s/>Sector<text:s/>&amp;<text:s/>Public<text:s/>Administration;<text:s/>awaiting<text:s/>full<text:s/>Cabinet<text:s/>consideration.</text:span></text:p>
          </table:table-cell>
          <table:table-cell table:style-name="Cell336">
            <text:p text:style-name="P923"/>
            <text:p text:style-name="P924"><text:span text:style-name="T924_1">Secure<text:s/>Cabinet<text:s/>approval<text:s/>and<text:s/>subsequent<text:s/>parliamentary<text:s/>consideration<text:s/>and<text:s/>enactment.</text:span></text:p>
          </table:table-cell>
        </table:table-row>
        <table:table-row table:style-name="Row87">
          <table:table-cell table:style-name="Cell337">
            <text:p text:style-name="P925"/>
            <text:p text:style-name="P926"/>
            <text:p text:style-name="P927"><text:span text:style-name="T927_1">The<text:s/>Teachers<text:s/>Service<text:s/>Commission<text:s/>(Amendment)<text:s/>Bill,<text:s/>2024</text:span></text:p>
          </table:table-cell>
          <table:table-cell table:style-name="Cell338">
            <text:p text:style-name="P928"/>
            <text:list text:style-name="LS40" xml:id="list101">
              <text:list-item>
                <text:p text:style-name="P929"><text:span text:style-name="T929_1">The<text:s/>Bill<text:s/>seeks<text:s/>to<text:s/>make<text:s/>Continuous<text:s/>Professional<text:s/>Development<text:s/>(CPD)<text:s/>mandatory<text:s/>for<text:s/>all<text:s/>teachers,<text:s/>strengthen<text:s/>teacher<text:s/>performance<text:s/>management<text:s/>and<text:s/>professional<text:s/>standards,<text:s/>expand<text:s/>TSC's<text:s/>role<text:s/>in<text:s/>teacher<text:s/>capacity<text:s/>building,<text:s/>improve<text:s/>school<text:s/>leadership<text:s/>through<text:s/>enhanced<text:s/>deployment<text:s/>and<text:s/>management<text:s/>of<text:s/>institutional<text:s/>administrators,<text:s/>and<text:s/>reinforce<text:s/>learner<text:s/>protection<text:s/>and<text:s/>teacher<text:s/>accountability<text:s/>measures.<text:s/>Collectively,<text:s/>these<text:s/>reforms<text:s/>are<text:s/>intended<text:s/>to<text:s/>improve<text:s/>the<text:s/>quality<text:s/>of<text:s/>teaching<text:s/>and<text:s/>instructional<text:s/>leadership,<text:s/>which<text:s/>are<text:s/>among<text:s/>the<text:s/>most<text:s/>important<text:s/>drivers<text:s/>of<text:s/>improved<text:s/>foundational<text:s/>literacy,<text:s/>numeracy,<text:s/>and<text:s/>early<text:s/>learning<text:s/>outcomes.</text:span></text:p>
              </text:list-item>
            </text:list>
          </table:table-cell>
          <table:table-cell table:style-name="Cell339">
            <text:p text:style-name="P930"/>
            <text:list text:style-name="LS40" xml:id="list102">
              <text:list-item>
                <text:p text:style-name="P931"><text:span text:style-name="T931_1">The<text:s/>programme<text:s/>provided<text:s/>technical<text:s/>assistance<text:s/>in<text:s/>the<text:s/>drafting,<text:s/>evidence<text:s/>generation,<text:s/>comparative<text:s/>policy<text:s/>analysis,<text:s/>stakeholder<text:s/>consultations,<text:s/>synthesis<text:s/>of<text:s/>stakeholder<text:s/>submissions,<text:s/>and<text:s/>policy<text:s/>coordination.<text:s/></text:span></text:p>
              </text:list-item>
            </text:list>
          </table:table-cell>
          <table:table-cell table:style-name="Cell340">
            <text:p text:style-name="P932"/>
            <text:p text:style-name="P933"><text:span text:style-name="T933_1">Considered<text:s/>by<text:s/>Cabinet<text:s/>Committee<text:s/>on<text:s/>Governance,<text:s/>Social<text:s/>Sector<text:s/>&amp;<text:s/>Public<text:s/>Administration;<text:s/>awaiting<text:s/>full<text:s/>Cabinet<text:s/>consideration.</text:span></text:p>
          </table:table-cell>
          <table:table-cell table:style-name="Cell341">
            <text:p text:style-name="P934"/>
            <text:p text:style-name="P935"><text:span text:style-name="T935_1">Secure<text:s/>Cabinet<text:s/>approval<text:s/>and<text:s/>subsequent<text:s/>parliamentary<text:s/>consideration<text:s/>and<text:s/>enactment.</text:span></text:p>
          </table:table-cell>
        </table:table-row>
      </table:table>
      <text:p text:style-name="P936"/>
      <text:p text:style-name="P9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&quot;Courier New&quot;" svg:font-family="&quot;Courier New&quot;" style:font-family-generic="roman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libri" svg:font-family="Calibri" style:font-pitch="variable" style:font-family-generic="swiss"/>
    <style:font-face style:name="Poppins" svg:font-family="Poppins" style:font-pitch="variable"/>
    <style:font-face style:name="Apple Color Emoji" svg:font-family="Apple Color Emoji" style:font-pitch="variable"/>
    <style:font-face style:name="游明朝" svg:font-family="游明朝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Aptos" style:font-size-asian="12pt" style:font-name-complex="Arial" style:font-size-complex="12pt" fo:language="en" fo:language-asian="en" fo:language-complex="ar" fo:country="US" fo:country-asian="US" fo:country-complex="SA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 fo:language="en" fo:country="GB"/>
    </style:style>
    <style:style style:name="Heading_20_1" style:display-name="Heading 1" style:family="paragraph" style:parent-style-name="Normal" style:default-outline-level="1">
      <style:paragraph-properties fo:margin-top="0.635cm" fo:margin-bottom="0.141cm" fo:keep-with-next="always" fo:keep-together="always"/>
      <style:text-properties fo:color="#0f4761" style:font-name="Aptos Display" fo:font-size="20pt" style:font-name-asian="游ゴシック Light" style:font-size-asian="20pt" style:font-name-complex="Times New Roman" style:font-size-complex="20pt"/>
    </style:style>
    <style:style style:name="Heading_20_2" style:display-name="Heading 2" style:family="paragraph" style:parent-style-name="Normal" style:default-outline-level="2">
      <style:paragraph-properties fo:margin-top="0.282cm" fo:margin-bottom="0.141cm" fo:keep-with-next="always" fo:keep-together="always"/>
      <style:text-properties fo:color="#0f4761" style:font-name="Aptos Display" fo:font-size="16pt" style:font-name-asian="游ゴシック Light" style:font-size-asian="16pt" style:font-name-complex="Times New Roman" style:font-size-complex="16pt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0f4761" fo:font-size="14pt" style:font-name-asian="游ゴシック Light" style:font-size-asian="14pt" style:font-name-complex="Times New Roman" style:font-size-complex="14pt"/>
    </style:style>
    <style:style style:name="Heading_20_4" style:display-name="Heading 4" style:family="paragraph" style:parent-style-name="Normal" style:default-outline-level="4">
      <style:paragraph-properties fo:margin-top="0.141cm" fo:margin-bottom="0.071cm" fo:keep-with-next="always" fo:keep-together="always"/>
      <style:text-properties fo:font-style="italic" style:font-style-asian="italic" style:font-style-complex="italic" fo:color="#0f4761" style:font-name-asian="游ゴシック Light" style:font-name-complex="Times New Roman"/>
    </style:style>
    <style:style style:name="Heading_20_5" style:display-name="Heading 5" style:family="paragraph" style:parent-style-name="Normal" style:default-outline-level="5">
      <style:paragraph-properties fo:margin-top="0.141cm" fo:margin-bottom="0.071cm" fo:keep-with-next="always" fo:keep-together="always"/>
      <style:text-properties fo:color="#0f4761" style:font-name-asian="游ゴシック Light" style:font-name-complex="Times New Roman"/>
    </style:style>
    <style:style style:name="Heading_20_6" style:display-name="Heading 6" style:family="paragraph" style:parent-style-name="Normal" style:default-outline-level="6">
      <style:paragraph-properties fo:margin-top="0.071cm" fo:keep-with-next="always" fo:keep-together="always"/>
      <style:text-properties fo:font-style="italic" style:font-style-asian="italic" style:font-style-complex="italic" fo:color="#595959" style:font-name-asian="游ゴシック Light" style:font-name-complex="Times New Roman"/>
    </style:style>
    <style:style style:name="Heading_20_7" style:display-name="Heading 7" style:family="paragraph" style:parent-style-name="Normal" style:default-outline-level="7">
      <style:paragraph-properties fo:margin-top="0.071cm" fo:keep-with-next="always" fo:keep-together="always"/>
      <style:text-properties fo:color="#595959" style:font-name-asian="游ゴシック Light" style:font-name-complex="Times New Roman"/>
    </style:style>
    <style:style style:name="Heading_20_8" style:display-name="Heading 8" style:family="paragraph" style:parent-style-name="Normal" style:default-outline-level="8">
      <style:paragraph-properties fo:keep-with-next="always" fo:keep-together="always"/>
      <style:text-properties fo:font-style="italic" style:font-style-asian="italic" style:font-style-complex="italic" fo:color="#272727" style:font-name-asian="游ゴシック Light" style:font-name-complex="Times New Roman"/>
    </style:style>
    <style:style style:name="Heading_20_9" style:display-name="Heading 9" style:family="paragraph" style:parent-style-name="Normal" style:default-outline-level="9">
      <style:paragraph-properties fo:keep-with-next="always" fo:keep-together="always"/>
      <style:text-properties fo:color="#272727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 style:parent-style-name="Default_20_Paragraph_20_Font">
      <style:text-properties fo:color="#0f4761" style:font-name="Aptos Display" fo:font-size="20pt" style:font-name-asian="游ゴシック Light" style:font-size-asian="20pt" style:font-name-complex="Times New Roman" style:font-size-complex="20pt" fo:language="en" fo:country="GB"/>
    </style:style>
    <style:style style:name="Heading_20_2_20_Char" style:display-name="Heading 2 Char" style:family="text" style:parent-style-name="Default_20_Paragraph_20_Font">
      <style:text-properties fo:color="#0f4761" style:font-name="Aptos Display" fo:font-size="16pt" style:font-name-asian="游ゴシック Light" style:font-size-asian="16pt" style:font-name-complex="Times New Roman" style:font-size-complex="16pt" fo:language="en" fo:country="GB"/>
    </style:style>
    <style:style style:name="Heading_20_3_20_Char" style:display-name="Heading 3 Char" style:family="text" style:parent-style-name="Default_20_Paragraph_20_Font">
      <style:text-properties fo:color="#0f4761" fo:font-size="14pt" style:font-name-asian="游ゴシック Light" style:font-size-asian="14pt" style:font-name-complex="Times New Roman" style:font-size-complex="14pt" fo:language="en" fo:country="GB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0f4761" style:font-name-asian="游ゴシック Light" style:font-name-complex="Times New Roman" fo:language="en" fo:country="GB"/>
    </style:style>
    <style:style style:name="Heading_20_5_20_Char" style:display-name="Heading 5 Char" style:family="text" style:parent-style-name="Default_20_Paragraph_20_Font">
      <style:text-properties fo:color="#0f4761" style:font-name-asian="游ゴシック Light" style:font-name-complex="Times New Roman" fo:language="en" fo:country="GB"/>
    </style:style>
    <style:style style:name="Heading_20_6_20_Char" style:display-name="Heading 6 Char" style:family="text" style:parent-style-name="Default_20_Paragraph_20_Font">
      <style:text-properties fo:font-style="italic" style:font-style-asian="italic" style:font-style-complex="italic" fo:color="#595959" style:font-name-asian="游ゴシック Light" style:font-name-complex="Times New Roman" fo:language="en" fo:country="GB"/>
    </style:style>
    <style:style style:name="Heading_20_7_20_Char" style:display-name="Heading 7 Char" style:family="text" style:parent-style-name="Default_20_Paragraph_20_Font">
      <style:text-properties fo:color="#595959" style:font-name-asian="游ゴシック Light" style:font-name-complex="Times New Roman" fo:language="en" fo:country="GB"/>
    </style:style>
    <style:style style:name="Heading_20_8_20_Char" style:display-name="Heading 8 Char" style:family="text" style:parent-style-name="Default_20_Paragraph_20_Font">
      <style:text-properties fo:font-style="italic" style:font-style-asian="italic" style:font-style-complex="italic" fo:color="#272727" style:font-name-asian="游ゴシック Light" style:font-name-complex="Times New Roman" fo:language="en" fo:country="GB"/>
    </style:style>
    <style:style style:name="Heading_20_9_20_Char" style:display-name="Heading 9 Char" style:family="text" style:parent-style-name="Default_20_Paragraph_20_Font">
      <style:text-properties fo:color="#272727" style:font-name-asian="游ゴシック Light" style:font-name-complex="Times New Roman" fo:language="en" fo:country="GB"/>
    </style:style>
    <style:style style:name="Title" style:family="paragraph" style:parent-style-name="Normal">
      <style:paragraph-properties fo:margin-bottom="0.141cm"/>
      <style:text-properties fo:letter-spacing="-0.018cm" style:font-name="Aptos Display" fo:font-size="28pt" style:font-name-asian="游ゴシック Light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Aptos Display" fo:font-size="28pt" style:font-name-asian="游ゴシック Light" style:font-size-asian="28pt" style:font-name-complex="Times New Roman" style:font-size-complex="28pt" fo:language="en" fo:country="GB" style:letter-kerning="true"/>
    </style:style>
    <style:style style:name="Subtitle" style:family="paragraph" style:parent-style-name="Normal">
      <style:text-properties fo:letter-spacing="0.026cm" fo:color="#595959" fo:font-size="14pt" style:font-name-asian="游ゴシック Light" style:font-size-asian="14pt" style:font-name-complex="Times New Roman" style:font-size-complex="14pt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游ゴシック Light" style:font-size-asian="14pt" style:font-name-complex="Times New Roman" style:font-size-complex="14pt" fo:language="en" fo:country="GB"/>
    </style:style>
    <style:style style:name="Quote" style:family="paragraph" style:parent-style-name="Normal">
      <style:paragraph-properties fo:text-align="center" fo:margin-top="0.282cm"/>
      <style:text-properties fo:font-style="italic" style:font-style-asian="italic" style:font-style-complex="italic" fo:color="#404040"/>
    </style:style>
    <style:style style:name="Quote_20_Char" style:display-name="Quote Char" style:family="text" style:parent-style-name="Default_20_Paragraph_20_Font">
      <style:text-properties fo:font-style="italic" style:font-style-asian="italic" style:font-style-complex="italic" fo:color="#404040" fo:language="en" fo:country="GB"/>
    </style:style>
    <style:style style:name="List_20_Paragraph" style:display-name="List Paragraph" style:family="paragraph" style:parent-style-name="Normal">
      <style:paragraph-properties fo:margin-left="1.27cm"/>
    </style:style>
    <style:style style:name="Intense_20_Emphasis" style:display-name="Intense Emphasis" style:family="text" style:parent-style-name="Default_20_Paragraph_20_Font">
      <style:text-properties fo:font-style="italic" style:font-style-asian="italic" style:font-style-complex="italic" fo:color="#0f4761"/>
    </style:style>
    <style:style style:name="Intense_20_Quote" style:display-name="Intense Quote" style:family="paragraph" style:parent-style-name="Normal">
      <style:paragraph-properties fo:text-align="center" fo:padding-top="0.353cm" fo:border-top="#0f4761 0.018cm solid" fo:margin-top="0.635cm" fo:padding-bottom="0.353cm" fo:border-bottom="#0f4761 0.018cm solid" fo:margin-bottom="0.635cm" fo:margin-left="1.524cm" fo:margin-right="1.524cm"/>
      <style:text-properties fo:font-style="italic" style:font-style-asian="italic" style:font-style-complex="italic" fo:color="#0f4761"/>
    </style:style>
    <style:style style:name="Intense_20_Quote_20_Char" style:display-name="Intense Quote Char" style:family="text" style:parent-style-name="Default_20_Paragraph_20_Font">
      <style:text-properties fo:font-style="italic" style:font-style-asian="italic" style:font-style-complex="italic" fo:color="#0f4761" fo:language="en" fo:country="GB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0f4761" fo:font-weight="bold" style:font-weight-asian="bold" style:font-weight-complex="bold"/>
    </style:style>
    <style:style style:name="List_20_Paragraph_20_Char" style:display-name="List Paragraph Char" style:family="text" style:parent-style-name="Default_20_Paragraph_20_Font">
      <style:text-properties fo:language="en" fo:country="GB"/>
    </style:style>
    <style:style style:name="Internet_20_link" style:display-name="Internet link" style:family="text" style:parent-style-name="Default_20_Paragraph_20_Font">
      <style:text-properties fo:color="#467886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 fo:language="en" fo:country="GB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style:font-name-asian="Times New Roman" style:font-name-complex="Times New Roman" fo:language="en" fo:country="GB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style:font-name-asian="Times New Roman" style:font-name-complex="Times New Roman" fo:language="en" fo:country="GB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 fo:language="en" fo:country="GB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language="en" fo:country="GB" fo:font-weight="bold" style:font-weight-asian="bold" style:font-weight-complex="bold"/>
    </style:style>
    <style:style style:name="FollowedHyperlink" style:family="text" style:parent-style-name="Default_20_Paragraph_20_Font">
      <style:text-properties fo:color="#96607d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 fo:language-asian="en" fo:country-asian="GB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 fo:language="en" fo:language-asian="en" fo:country="GB" fo:country-asian="GB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country="GB"/>
    </style:style>
    <style:style style:name="BVI_20_fnr_20_Car_20_Car_20_Car_20_Car_20_Char1" style:display-name="BVI fnr Car Car Car Car Char1" style:family="paragraph" style:parent-style-name="Normal">
      <style:paragraph-properties fo:line-height="0.423cm" fo:margin-bottom="0.282cm"/>
      <style:text-properties style:text-position="super 58%" style:font-name="Aptos" style:font-name-asian="Aptos" style:font-name-complex="Arial" fo:language="en" fo:country="US" style:letter-kerning="true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 fo:language="en" fo:country="GB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Default" style:family="paragraph">
      <style:paragraph-properties style:text-autospace="none" fo:line-height="100%" fo:margin-bottom="0cm"/>
      <style:text-properties fo:color="#000000" style:font-name="Calibri" fo:font-size="12pt" style:font-size-asian="12pt" style:font-name-complex="Calibri" style:font-size-complex="12pt" fo:language="en" fo:country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Body" style:family="paragraph">
      <style:paragraph-properties fo:line-height="110%" fo:margin-top="0.353cm" fo:margin-bottom="0.353cm" fo:hyphenation-ladder-count="no-limit"/>
      <style:text-properties fo:color="#000000" style:font-name="Poppins" fo:font-size="10.5pt" style:font-name-asian="Arial" style:font-size-asian="10.5pt" style:font-name-complex="Arial" style:font-size-complex="10.5pt" fo:language="en" fo:country="GB"/>
    </style:style>
    <style:style style:name="Body_20_Char" style:display-name="Body Char" style:family="text">
      <style:text-properties fo:color="#000000" style:font-name="Poppins" fo:font-size="10.5pt" style:font-name-asian="Arial" style:font-size-asian="10.5pt" style:font-name-complex="Arial" style:font-size-complex="11pt" fo:language="en" fo:country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ing_20_2_20_EDT" style:display-name="Heading 2 EDT" style:family="paragraph" style:parent-style-name="Heading_20_2">
      <style:paragraph-properties fo:line-height="108%" fo:margin-top="0.212cm" fo:margin-bottom="0.282cm"/>
      <style:text-properties fo:color="#215e99" style:font-name="Arial" fo:font-size="13pt" style:font-name-asian="Aptos" style:font-size-asian="13pt" style:font-name-complex="Arial" style:font-size-complex="13pt" fo:font-weight="bold" style:font-weight-asian="bold" style:font-weight-complex="bold" style:letter-kerning="true"/>
    </style:style>
    <style:style style:name="Heading_20_1_20_EDT" style:display-name="Heading 1 EDT" style:family="paragraph" style:parent-style-name="Heading_20_1">
      <style:paragraph-properties fo:background-color="#dae9f7" fo:text-indent="-0.635cm" fo:line-height="108%" fo:padding-top="0.035cm" fo:border-top="#000000 0.018cm solid" fo:margin-top="0.423cm" fo:padding-bottom="0.035cm" fo:border-bottom="#000000 0.018cm solid" fo:margin-bottom="0.282cm" fo:padding-left="0.141cm" fo:border-left="#000000 0.018cm solid" fo:margin-left="0.635cm" fo:padding-right="0.141cm" fo:border-right="#000000 0.018cm solid"/>
      <style:text-properties fo:color="#000000" style:font-name="Arial" fo:font-size="13pt" style:font-name-asian="Aptos" style:font-size-asian="13pt" style:font-name-complex="Arial" style:font-size-complex="13pt" fo:font-weight="bold" style:font-weight-asian="bold" style:font-weight-complex="bold" style:letter-kerning="true"/>
    </style:style>
    <style:style style:name="Heading_20_3_20_EDT" style:display-name="Heading 3 EDT" style:family="paragraph" style:parent-style-name="List_20_Paragraph">
      <style:paragraph-properties fo:line-height="108%" fo:margin-bottom="0.282cm"/>
      <style:text-properties style:font-name-complex="Arial" style:font-size-complex="10pt" fo:language-asian="en" fo:country-asian="GB" fo:font-weight="bold" style:font-weight-asian="bold" style:font-weight-complex="bold" style:letter-kerning="true"/>
    </style:style>
    <style:style style:name="Heading_20_3_20_EDT_20_Char" style:display-name="Heading 3 EDT Char" style:family="text" style:parent-style-name="List_20_Paragraph_20_Char">
      <style:text-properties style:font-name="Arial" style:font-name-asian="Times New Roman" style:font-name-complex="Arial" style:font-size-complex="10pt" fo:language="en" fo:language-asian="en" fo:country="GB" fo:country-asian="GB" fo:font-weight="bold" style:font-weight-asian="bold" style:font-weight-complex="bold"/>
    </style:style>
    <style:style style:name="Heading_20_4_20_EDT" style:display-name="Heading 4 EDT" style:family="paragraph" style:parent-style-name="Normal">
      <style:paragraph-properties fo:line-height="108%" fo:margin-bottom="0.282cm"/>
      <style:text-properties fo:font-size="11pt" style:font-name-asian="Aptos" style:font-size-asian="11pt" style:font-name-complex="Arial" style:font-size-complex="11pt" fo:font-weight="bold" style:font-weight-asian="bold" style:font-weight-complex="bold" style:letter-kerning="true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0e2841" fo:font-size="9pt" style:font-size-asian="9pt" style:font-size-complex="9pt"/>
    </style:style>
    <style:style style:name="cf01" style:family="text" style:parent-style-name="Default_20_Paragraph_20_Font">
      <style:text-properties fo:font-style="italic" style:font-style-asian="italic" style:font-style-complex="italic" style:font-name="Segoe UI" fo:font-size="9pt" style:font-size-asian="9pt" style:font-name-complex="Segoe UI" style:font-size-complex="9pt"/>
    </style:style>
    <style:style style:name="paragraph" style:family="paragraph" style:parent-style-name="Normal">
      <style:paragraph-properties fo:margin-top="0.494cm" fo:margin-bottom="0.494cm"/>
      <style:text-properties style:font-name="Times New Roman"/>
    </style:style>
    <style:style style:name="normaltextrun" style:family="text" style:parent-style-name="Default_20_Paragraph_20_Font"/>
    <style:style style:name="eop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§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§" text:style-name="List9Level0" text:level="1">
        <style:list-level-properties text:space-before="-6.101cm" text:min-label-width="0.635cm" fo:text-align="start" text:list-level-position-and-space-mode="label-alignment">
          <style:list-level-label-alignment text:label-followed-by="listtab" fo:margin-left="-5.466cm" fo:text-indent="-0.635cm"/>
        </style:list-level-properties>
        <style:text-properties style:font-name="Wingdings"/>
      </text:list-level-style-bullet>
      <text:list-level-style-bullet text:bullet-char="o" text:style-name="List9Level1" text:level="2">
        <style:list-level-properties text:space-before="-4.831cm" text:min-label-width="0.635cm" fo:text-align="start" text:list-level-position-and-space-mode="label-alignment">
          <style:list-level-label-alignment text:label-followed-by="listtab" fo:margin-left="-4.196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-3.561cm" text:min-label-width="0.635cm" fo:text-align="start" text:list-level-position-and-space-mode="label-alignment">
          <style:list-level-label-alignment text:label-followed-by="listtab" fo:margin-left="-2.926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-2.291cm" text:min-label-width="0.635cm" fo:text-align="start" text:list-level-position-and-space-mode="label-alignment">
          <style:list-level-label-alignment text:label-followed-by="listtab" fo:margin-left="-1.656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-1.021cm" text:min-label-width="0.635cm" fo:text-align="start" text:list-level-position-and-space-mode="label-alignment">
          <style:list-level-label-alignment text:label-followed-by="listtab" fo:margin-left="-0.386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0.249cm" text:min-label-width="0.635cm" fo:text-align="start" text:list-level-position-and-space-mode="label-alignment">
          <style:list-level-label-alignment text:label-followed-by="listtab" fo:margin-left="0.884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1.519cm" text:min-label-width="0.635cm" fo:text-align="start" text:list-level-position-and-space-mode="label-alignment">
          <style:list-level-label-alignment text:label-followed-by="listtab" fo:margin-left="2.154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2.789cm" text:min-label-width="0.635cm" fo:text-align="start" text:list-level-position-and-space-mode="label-alignment">
          <style:list-level-label-alignment text:label-followed-by="listtab" fo:margin-left="3.424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4.059cm" text:min-label-width="0.635cm" fo:text-align="start" text:list-level-position-and-space-mode="label-alignment">
          <style:list-level-label-alignment text:label-followed-by="listtab" fo:margin-left="4.694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&quot;Courier New&quot;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o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&quot;Courier New&quot;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§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Wingdings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§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6">
      <text:list-level-style-number style:num-format="1" text:style-name="List16Level0" style:num-suffix="." text:level="1">
        <style:list-level-properties text:space-before="0.249cm" text:min-label-width="0.635cm" fo:text-align="start" text:list-level-position-and-space-mode="label-alignment">
          <style:list-level-label-alignment text:label-followed-by="listtab" fo:margin-left="0.884cm" fo:text-indent="-0.635cm"/>
        </style:list-level-properties>
      </text:list-level-style-number>
      <text:list-level-style-number style:num-format="1" text:style-name="List16Level1" style:num-suffix="." text:level="2">
        <style:list-level-properties text:space-before="1.519cm" text:min-label-width="0.635cm" fo:text-align="start" text:list-level-position-and-space-mode="label-alignment">
          <style:list-level-label-alignment text:label-followed-by="listtab" fo:margin-left="2.1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424cm" text:min-label-distance="0.318cm" fo:text-align="end" text:list-level-position-and-space-mode="label-alignment">
          <style:list-level-label-alignment text:label-followed-by="listtab" fo:margin-left="3.424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059cm" text:min-label-width="0.635cm" fo:text-align="start" text:list-level-position-and-space-mode="label-alignment">
          <style:list-level-label-alignment text:label-followed-by="listtab" fo:margin-left="4.694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329cm" text:min-label-width="0.635cm" fo:text-align="start" text:list-level-position-and-space-mode="label-alignment">
          <style:list-level-label-alignment text:label-followed-by="listtab" fo:margin-left="5.964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234cm" text:min-label-distance="0.318cm" fo:text-align="end" text:list-level-position-and-space-mode="label-alignment">
          <style:list-level-label-alignment text:label-followed-by="listtab" fo:margin-left="7.234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7.869cm" text:min-label-width="0.635cm" fo:text-align="start" text:list-level-position-and-space-mode="label-alignment">
          <style:list-level-label-alignment text:label-followed-by="listtab" fo:margin-left="8.504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139cm" text:min-label-width="0.635cm" fo:text-align="start" text:list-level-position-and-space-mode="label-alignment">
          <style:list-level-label-alignment text:label-followed-by="listtab" fo:margin-left="9.774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044cm" text:min-label-distance="0.318cm" fo:text-align="end" text:list-level-position-and-space-mode="label-alignment">
          <style:list-level-label-alignment text:label-followed-by="listtab" fo:margin-left="11.044cm" fo:text-indent="-0.318cm"/>
        </style:list-level-properties>
      </text:list-level-style-number>
    </text:list-style>
    <text:list-style style:name="LS17">
      <text:list-level-style-number style:num-format="A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8Level0" style:family="text">
      <style:text-properties fo:font-size="12pt" style:font-size-asian="12pt" style:font-size-complex="12pt"/>
    </style:style>
    <style:style style:name="List18Level1" style:family="text">
      <style:text-properties fo:font-style="normal" style:font-style-asian="normal" style:font-style-complex="italic" fo:font-size="12pt" style:font-size-asian="12pt" style:font-size-complex="12pt"/>
    </style:style>
    <text:list-style style:name="LS18">
      <text:list-level-style-number style:num-format="1" text:style-name="List18Level0" style:num-suffix=".0" text:level="1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  <style:text-properties fo:font-size="12pt" style:font-size-asian="12pt" style:font-size-complex="12pt"/>
      </text:list-level-style-number>
      <text:list-level-style-number style:num-format="1" text:display-levels="2" text:style-name="List18Level1" text:level="2">
        <style:list-level-properties text:space-before="0cm" text:min-label-width="0.762cm" fo:text-align="start" text:list-level-position-and-space-mode="label-alignment">
          <style:list-level-label-alignment text:label-followed-by="listtab" fo:margin-left="0.762cm" fo:text-indent="-0.762cm"/>
        </style:list-level-properties>
        <style:text-properties fo:font-style="normal" style:font-style-asian="normal" style:font-style-complex="italic" fo:font-size="12pt" style:font-size-asian="12pt" style:font-size-complex="12pt"/>
      </text:list-level-style-number>
      <text:list-level-style-number style:num-format="1" text:display-levels="3" text:style-name="List18Level2" text:level="3">
        <style:list-level-properties text:space-before="0.159cm" text:min-label-width="1.27cm" fo:text-align="start" text:list-level-position-and-space-mode="label-alignment">
          <style:list-level-label-alignment text:label-followed-by="listtab" fo:margin-left="1.429cm" fo:text-indent="-1.27cm"/>
        </style:list-level-properties>
      </text:list-level-style-number>
      <text:list-level-style-number style:num-format="1" text:display-levels="4" text:style-name="List18Level3" style:num-prefix=".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18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18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18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18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18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ptos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Symbol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" text:style-name="List23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" text:style-name="List23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2.02cm" text:min-label-width="0.635cm" fo:text-align="start" text:list-level-position-and-space-mode="label-alignment">
          <style:list-level-label-alignment text:label-followed-by="listtab" fo:margin-left="2.655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925cm" text:min-label-distance="0.318cm" fo:text-align="end" text:list-level-position-and-space-mode="label-alignment">
          <style:list-level-label-alignment text:label-followed-by="listtab" fo:margin-left="3.925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56cm" text:min-label-width="0.635cm" fo:text-align="start" text:list-level-position-and-space-mode="label-alignment">
          <style:list-level-label-alignment text:label-followed-by="listtab" fo:margin-left="5.195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83cm" text:min-label-width="0.635cm" fo:text-align="start" text:list-level-position-and-space-mode="label-alignment">
          <style:list-level-label-alignment text:label-followed-by="listtab" fo:margin-left="6.46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735cm" text:min-label-distance="0.318cm" fo:text-align="end" text:list-level-position-and-space-mode="label-alignment">
          <style:list-level-label-alignment text:label-followed-by="listtab" fo:margin-left="7.735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37cm" text:min-label-width="0.635cm" fo:text-align="start" text:list-level-position-and-space-mode="label-alignment">
          <style:list-level-label-alignment text:label-followed-by="listtab" fo:margin-left="9.005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64cm" text:min-label-width="0.635cm" fo:text-align="start" text:list-level-position-and-space-mode="label-alignment">
          <style:list-level-label-alignment text:label-followed-by="listtab" fo:margin-left="10.275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545cm" text:min-label-distance="0.318cm" fo:text-align="end" text:list-level-position-and-space-mode="label-alignment">
          <style:list-level-label-alignment text:label-followed-by="listtab" fo:margin-left="11.545cm" fo:text-indent="-0.318cm"/>
        </style:list-level-properties>
      </text:list-level-style-number>
    </text:list-style>
    <style:style style:name="List27Level0" style:family="text">
      <style:text-properties style:font-name="Wingdings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" text:style-name="List27Level0" text:level="1">
        <style:list-level-properties text:space-before="1.187cm" text:min-label-width="0.635cm" fo:text-align="start" text:list-level-position-and-space-mode="label-alignment">
          <style:list-level-label-alignment text:label-followed-by="listtab" fo:margin-left="1.822cm" fo:text-indent="-0.635cm"/>
        </style:list-level-properties>
        <style:text-properties style:font-name="Wingdings"/>
      </text:list-level-style-bullet>
      <text:list-level-style-bullet text:bullet-char="o" text:style-name="List27Level1" text:level="2">
        <style:list-level-properties text:space-before="2.457cm" text:min-label-width="0.635cm" fo:text-align="start" text:list-level-position-and-space-mode="label-alignment">
          <style:list-level-label-alignment text:label-followed-by="listtab" fo:margin-left="3.0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727cm" text:min-label-width="0.635cm" fo:text-align="start" text:list-level-position-and-space-mode="label-alignment">
          <style:list-level-label-alignment text:label-followed-by="listtab" fo:margin-left="4.362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997cm" text:min-label-width="0.635cm" fo:text-align="start" text:list-level-position-and-space-mode="label-alignment">
          <style:list-level-label-alignment text:label-followed-by="listtab" fo:margin-left="5.632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267cm" text:min-label-width="0.635cm" fo:text-align="start" text:list-level-position-and-space-mode="label-alignment">
          <style:list-level-label-alignment text:label-followed-by="listtab" fo:margin-left="6.9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7.537cm" text:min-label-width="0.635cm" fo:text-align="start" text:list-level-position-and-space-mode="label-alignment">
          <style:list-level-label-alignment text:label-followed-by="listtab" fo:margin-left="8.17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807cm" text:min-label-width="0.635cm" fo:text-align="start" text:list-level-position-and-space-mode="label-alignment">
          <style:list-level-label-alignment text:label-followed-by="listtab" fo:margin-left="9.442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077cm" text:min-label-width="0.635cm" fo:text-align="start" text:list-level-position-and-space-mode="label-alignment">
          <style:list-level-label-alignment text:label-followed-by="listtab" fo:margin-left="10.7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1.347cm" text:min-label-width="0.635cm" fo:text-align="start" text:list-level-position-and-space-mode="label-alignment">
          <style:list-level-label-alignment text:label-followed-by="listtab" fo:margin-left="11.982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·" text:style-name="List2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Symbol"/>
    </style:style>
    <style:style style:name="List33Level2" style:family="text">
      <style:text-properties style:font-name="Symbol"/>
    </style:style>
    <style:style style:name="List33Level3" style:family="text">
      <style:text-properties style:font-name="Symbol"/>
    </style:style>
    <style:style style:name="List33Level4" style:family="text">
      <style:text-properties style:font-name="Symbol"/>
    </style:style>
    <style:style style:name="List33Level5" style:family="text">
      <style:text-properties style:font-name="Symbol"/>
    </style:style>
    <style:style style:name="List33Level6" style:family="text">
      <style:text-properties style:font-name="Symbol"/>
    </style:style>
    <style:style style:name="List33Level7" style:family="text">
      <style:text-properties style:font-name="Symbol"/>
    </style:style>
    <style:style style:name="List33Level8" style:family="text">
      <style:text-properties style:font-name="Symbol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3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Times New Roman" style:font-name-asian="Times New Roman" style:font-name-complex="Times New Roman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-" text:style-name="List34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8Level0" style:family="text">
      <style:text-properties style:font-name="Courier New" style:font-name-complex="Courier New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o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Courier New" style:font-name-complex="Courier New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o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Wingdings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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Wingdings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" text:style-name="List41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Wingdings"/>
      </text:list-level-style-bullet>
      <text:list-level-style-bullet text:bullet-char="o" text:style-name="List41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Courier New" style:font-name-complex="Courier New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o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 fo:font-size="10pt" style:font-size-asian="10pt"/>
    </style:style>
    <style:style style:name="List43Level1" style:family="text">
      <style:text-properties style:font-name="Courier New" fo:font-size="10pt" style:font-size-asian="10pt" style:font-name-complex="Times New Roman"/>
    </style:style>
    <style:style style:name="List43Level2" style:family="text">
      <style:text-properties style:font-name="Wingdings" fo:font-size="10pt" style:font-size-asian="10pt"/>
    </style:style>
    <style:style style:name="List43Level3" style:family="text">
      <style:text-properties style:font-name="Wingdings" fo:font-size="10pt" style:font-size-asian="10pt"/>
    </style:style>
    <style:style style:name="List43Level4" style:family="text">
      <style:text-properties style:font-name="Wingdings" fo:font-size="10pt" style:font-size-asian="10pt"/>
    </style:style>
    <style:style style:name="List43Level5" style:family="text">
      <style:text-properties style:font-name="Wingdings" fo:font-size="10pt" style:font-size-asian="10pt"/>
    </style:style>
    <style:style style:name="List43Level6" style:family="text">
      <style:text-properties style:font-name="Wingdings" fo:font-size="10pt" style:font-size-asian="10pt"/>
    </style:style>
    <style:style style:name="List43Level7" style:family="text">
      <style:text-properties style:font-name="Wingdings" fo:font-size="10pt" style:font-size-asian="10pt"/>
    </style:style>
    <style:style style:name="List43Level8" style:family="text">
      <style:text-properties style:font-name="Wingdings" fo:font-size="10pt" style:font-size-asian="10pt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4Level0" style:family="text">
      <style:text-properties style:font-name="Courier New" style:font-name-complex="Courier New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o" text:style-name="List4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Courier New" style:font-name-complex="Courier New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o" text:style-name="List4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Wingdings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" text:style-name="List4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 fo:font-size="10pt" style:font-size-asian="10pt"/>
    </style:style>
    <style:style style:name="List48Level1" style:family="text">
      <style:text-properties style:font-name="Courier New" fo:font-size="10pt" style:font-size-asian="10pt"/>
    </style:style>
    <style:style style:name="List48Level2" style:family="text">
      <style:text-properties style:font-name="Wingdings" fo:font-size="10pt" style:font-size-asian="10pt"/>
    </style:style>
    <style:style style:name="List48Level3" style:family="text">
      <style:text-properties style:font-name="Wingdings" fo:font-size="10pt" style:font-size-asian="10pt"/>
    </style:style>
    <style:style style:name="List48Level4" style:family="text">
      <style:text-properties style:font-name="Wingdings" fo:font-size="10pt" style:font-size-asian="10pt"/>
    </style:style>
    <style:style style:name="List48Level5" style:family="text">
      <style:text-properties style:font-name="Wingdings" fo:font-size="10pt" style:font-size-asian="10pt"/>
    </style:style>
    <style:style style:name="List48Level6" style:family="text">
      <style:text-properties style:font-name="Wingdings" fo:font-size="10pt" style:font-size-asian="10pt"/>
    </style:style>
    <style:style style:name="List48Level7" style:family="text">
      <style:text-properties style:font-name="Wingdings" fo:font-size="10pt" style:font-size-asian="10pt"/>
    </style:style>
    <style:style style:name="List48Level8" style:family="text">
      <style:text-properties style:font-name="Wingdings" fo:font-size="10pt" style:font-size-asian="10pt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9Level0" style:family="text">
      <style:text-properties style:font-name="Symbol" fo:font-size="10pt" style:font-size-asian="10pt"/>
    </style:style>
    <style:style style:name="List49Level1" style:family="text">
      <style:text-properties style:font-name="Courier New" fo:font-size="10pt" style:font-size-asian="10pt"/>
    </style:style>
    <style:style style:name="List49Level2" style:family="text">
      <style:text-properties style:font-name="Wingdings" fo:font-size="10pt" style:font-size-asian="10pt"/>
    </style:style>
    <style:style style:name="List49Level3" style:family="text">
      <style:text-properties style:font-name="Wingdings" fo:font-size="10pt" style:font-size-asian="10pt"/>
    </style:style>
    <style:style style:name="List49Level4" style:family="text">
      <style:text-properties style:font-name="Wingdings" fo:font-size="10pt" style:font-size-asian="10pt"/>
    </style:style>
    <style:style style:name="List49Level5" style:family="text">
      <style:text-properties style:font-name="Wingdings" fo:font-size="10pt" style:font-size-asian="10pt"/>
    </style:style>
    <style:style style:name="List49Level6" style:family="text">
      <style:text-properties style:font-name="Wingdings" fo:font-size="10pt" style:font-size-asian="10pt"/>
    </style:style>
    <style:style style:name="List49Level7" style:family="text">
      <style:text-properties style:font-name="Wingdings" fo:font-size="10pt" style:font-size-asian="10pt"/>
    </style:style>
    <style:style style:name="List49Level8" style:family="text">
      <style:text-properties style:font-name="Wingdings" fo:font-size="10pt" style:font-size-asian="10pt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Table1" style:family="table">
      <style:table-properties table:align="left" style:width="15.901cm" fo:margin-left="0cm"/>
    </style:style>
    <style:style style:name="Column1" style:family="table-column">
      <style:table-column-properties style:column-width="5.3cm"/>
    </style:style>
    <style:style style:name="Column2" style:family="table-column">
      <style:table-column-properties style:column-width="5.3cm"/>
    </style:style>
    <style:style style:name="Column3" style:family="table-column">
      <style:table-column-properties style:column-width="5.3cm"/>
    </style:style>
    <style:style style:name="Row1" style:family="table-row">
      <style:table-row-properties style:min-row-height="0.529cm"/>
    </style:style>
    <style:style style:name="Cell1" style:family="table-cell">
      <style:table-cell-properties style:vertical-align="top" fo:padding-left="0.19cm" fo:padding-right="0.19cm" fo:wrap-option="wrap"/>
    </style:style>
    <style:style style:name="P1" style:family="paragraph" style:parent-style-name="Header" style:master-page-name="Standard">
      <style:paragraph-properties fo:line-height="100%" fo:margin-bottom="0cm" fo:margin-left="-0.203cm">
        <style:tab-stops>
          <style:tab-stop style:type="center" style:leader-style="none" style:position="8.163cm"/>
          <style:tab-stop style:type="right" style:leader-style="none" style:position="16.124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2" style:family="table-cell">
      <style:table-cell-properties style:vertical-align="top" fo:padding-left="0.19cm" fo:padding-right="0.19cm" fo:wrap-option="wrap"/>
    </style:style>
    <style:style style:name="P2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padding-left="0.19cm" fo:padding-right="0.19cm" fo:wrap-option="wrap"/>
    </style:style>
    <style:style style:name="P3" style:family="paragraph" style:parent-style-name="Header">
      <style:paragraph-properties fo:text-align="right" fo:line-height="100%" fo:margin-bottom="0cm" fo:margin-right="-0.203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4" style:family="paragraph" style:parent-style-name="Header"/>
    <style:style style:name="Table2" style:family="table">
      <style:table-properties table:align="left" style:width="15.901cm" fo:margin-left="0cm"/>
    </style:style>
    <style:style style:name="Column4" style:family="table-column">
      <style:table-column-properties style:column-width="5.3cm"/>
    </style:style>
    <style:style style:name="Column5" style:family="table-column">
      <style:table-column-properties style:column-width="5.3cm"/>
    </style:style>
    <style:style style:name="Column6" style:family="table-column">
      <style:table-column-properties style:column-width="5.3cm"/>
    </style:style>
    <style:style style:name="Row2" style:family="table-row">
      <style:table-row-properties style:min-row-height="0.529cm"/>
    </style:style>
    <style:style style:name="Cell4" style:family="table-cell">
      <style:table-cell-properties style:vertical-align="top" fo:padding-left="0.19cm" fo:padding-right="0.19cm" fo:wrap-option="wrap"/>
    </style:style>
    <style:style style:name="P5" style:family="paragraph" style:parent-style-name="Header">
      <style:paragraph-properties fo:line-height="100%" fo:margin-bottom="0cm" fo:margin-left="-0.203cm">
        <style:tab-stops>
          <style:tab-stop style:type="center" style:leader-style="none" style:position="8.163cm"/>
          <style:tab-stop style:type="right" style:leader-style="none" style:position="16.124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5" style:family="table-cell">
      <style:table-cell-properties style:vertical-align="top" fo:padding-left="0.19cm" fo:padding-right="0.19cm" fo:wrap-option="wrap"/>
    </style:style>
    <style:style style:name="P6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padding-left="0.19cm" fo:padding-right="0.19cm" fo:wrap-option="wrap"/>
    </style:style>
    <style:style style:name="P7" style:family="paragraph" style:parent-style-name="Header">
      <style:paragraph-properties fo:text-align="right" fo:line-height="100%" fo:margin-bottom="0cm" fo:margin-right="-0.203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8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1"/>
            </table:table-cell>
            <table:table-cell table:style-name="Cell2">
              <text:p text:style-name="P2"/>
            </table:table-cell>
            <table:table-cell table:style-name="Cell3">
              <text:p text:style-name="P3"/>
            </table:table-cell>
          </table:table-row>
        </table:table>
        <text:p text:style-name="P4"/>
      </style:header>
      <style:footer>
        <table:table table:style-name="Table2">
          <table:table-column table:style-name="Column4"/>
          <table:table-column table:style-name="Column5"/>
          <table:table-column table:style-name="Column6"/>
          <table:table-row table:style-name="Row2">
            <table:table-cell table:style-name="Cell4">
              <text:p text:style-name="P5"/>
            </table:table-cell>
            <table:table-cell table:style-name="Cell5">
              <text:p text:style-name="P6"/>
            </table:table-cell>
            <table:table-cell table:style-name="Cell6">
              <text:p text:style-name="P7"/>
            </table:table-cell>
          </table:table-row>
        </table:table>
        <text:p text:style-name="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he INSPIRED Programme Annual Review 2026</dc:title>
    <meta:initial-creator>Michael Musyoki</meta:initial-creator>
    <meta:creation-date>2026-08-20T09:47:00</meta:creation-date>
    <dc:creator>Mary Kokonya</dc:creator>
    <dc:date>2026-08-21T09:34:00</dc:date>
    <meta:editing-cycles>12</meta:editing-cycles>
    <meta:editing-duration>PT34M</meta:editing-duration>
    <meta:document-statistic meta:page-count="25" meta:paragraph-count="167" meta:row-count="595" meta:word-count="12538" meta:character-count="83841" meta:non-whitespace-character-count="71470"/>
    <meta:user-defined meta:name="ClassificationContentMarkingFooterFontProps">#000000,10,Aptos</meta:user-defined>
    <meta:user-defined meta:name="ClassificationContentMarkingFooterShapeIds">52fb7b4a,718aae22,3986aa3c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4071bff6,7f63e639,28841fb3</meta:user-defined>
    <meta:user-defined meta:name="ClassificationContentMarkingHeaderText">OFFICIAL</meta:user-defined>
    <meta:user-defined meta:name="ContentTypeId">0x010100A9E804AD2130B047BEB1B1355903FA5907006F87FF15672995469946BCED5CCAFD5B</meta:user-defined>
    <meta:user-defined meta:name="docLang">en</meta:user-defined>
    <meta:user-defined meta:name="MediaServiceImageTags"/>
  </office:meta>
</office:document-meta>
</file>