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Segoe UI" svg:font-family="Segoe UI" style:font-pitch="variable" style:font-family-generic="swiss"/>
    <style:font-face style:name="Aptos" svg:font-family="Aptos" style:font-pitch="variable" style:font-family-generic="swiss"/>
    <style:font-face style:name="Calibri Light" svg:font-family="Calibri Light" style:font-pitch="variable" style:font-family-generic="swiss"/>
  </office:font-face-decls>
  <office:automatic-styles>
    <style:style style:name="P1" style:family="paragraph" style:parent-style-name="Heading_20_2" style:master-page-name="Standard"/>
    <style:style style:name="T1_1" style:family="text">
      <style:text-properties fo:font-style="normal" style:font-style-asian="normal"/>
    </style:style>
    <style:style style:name="P2" style:family="paragraph" style:parent-style-name="Normal">
      <style:text-properties fo:font-size="11pt" style:font-size-asian="11pt" style:font-size-complex="11pt" fo:font-weight="bold" style:font-weight-asian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6.992cm"/>
    </style:style>
    <style:style style:name="Column2" style:family="table-column">
      <style:table-column-properties style:column-width="4.251cm"/>
    </style:style>
    <style:style style:name="Column3" style:family="table-column">
      <style:table-column-properties style:column-width="4.66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5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5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5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5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5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7" style:family="paragraph" style:parent-style-name="Normal">
      <style:paragraph-properties fo:line-height="100%" fo:margin-bottom="0cm"/>
    </style:style>
    <style:style style:name="T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7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9" style:family="paragraph" style:parent-style-name="Normal">
      <style:paragraph-properties fo:line-height="100%" fo:margin-bottom="0cm"/>
    </style:style>
    <style:style style:name="T9_1" style:family="text">
      <style:text-properties style:font-name="Arial" fo:font-size="10pt" style:font-name-asian="Times New Roman" style:font-size-asian="10pt" style:font-name-complex="Times New Roman" style:font-size-complex="11pt" fo:language="fr" fo:language-asian="en" fo:language-complex="ar" fo:country="FR" fo:country-asian="GB" fo:country-complex="SA" fo:font-weight="bold" style:font-weight-asian="bold"/>
    </style:style>
    <style:style style:name="T9_2" style:family="text">
      <style:text-properties style:font-name="Arial" fo:font-size="10pt" style:font-name-asian="Times New Roman" style:font-size-asian="10pt" style:font-name-complex="Times New Roman" style:font-size-complex="11pt" fo:language="fr" fo:language-asian="en" fo:language-complex="ar" fo:country="FR" fo:country-asian="GB" fo:country-complex="SA" fo:font-weight="bold" style:font-weight-asian="bold"/>
    </style:style>
    <style:style style:name="T9_3" style:family="text">
      <style:text-properties style:font-name="Arial" fo:font-size="10pt" style:font-name-asian="Times New Roman" style:font-size-asian="10pt" style:font-name-complex="Times New Roman" style:font-size-complex="11pt" fo:language="fr" fo:language-asian="en" fo:language-complex="ar" fo:country="FR" fo:country-asian="GB" fo:country-complex="SA" fo:font-weight="bold" style:font-weight-asian="bold"/>
    </style:style>
    <style:style style:name="T9_4" style:family="text">
      <style:text-properties style:font-name="Arial" fo:font-size="10pt" style:font-name-asian="Times New Roman" style:font-size-asian="10pt" style:font-name-complex="Times New Roman" style:font-size-complex="11pt" fo:language="fr" fo:language-asian="en" fo:language-complex="ar" fo:country="FR" fo:country-asian="GB" fo:country-complex="SA"/>
    </style:style>
    <style:style style:name="P1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11" style:family="paragraph" style:parent-style-name="Normal">
      <style:paragraph-properties fo:line-height="100%" fo:margin-bottom="0cm"/>
    </style:style>
    <style:style style:name="T1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13" style:family="paragraph" style:parent-style-name="Normal">
      <style:paragraph-properties fo:line-height="100%" fo:margin-bottom="0cm"/>
    </style:style>
    <style:style style:name="T1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3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15" style:family="paragraph" style:parent-style-name="Normal">
      <style:text-properties fo:font-size="11pt" style:font-size-asian="11pt" style:font-size-complex="11pt" fo:font-weight="bold" style:font-weight-asian="bold"/>
    </style:style>
    <style:style style:name="P16" style:family="paragraph" style:parent-style-name="Normal"/>
    <style:style style:name="T16_1" style:family="text">
      <style:text-properties fo:font-size="11pt" style:font-size-asian="11pt" style:font-size-complex="11pt" fo:font-weight="bold" style:font-weight-asian="bold"/>
    </style:style>
    <style:style style:name="Table2" style:family="table">
      <style:table-properties table:align="left" style:width="15.903cm" fo:margin-left="0cm"/>
    </style:style>
    <style:style style:name="Column4" style:family="table-column">
      <style:table-column-properties style:column-width="3.697cm"/>
    </style:style>
    <style:style style:name="Column5" style:family="table-column">
      <style:table-column-properties style:column-width="1.871cm"/>
    </style:style>
    <style:style style:name="Column6" style:family="table-column">
      <style:table-column-properties style:column-width="1.871cm"/>
    </style:style>
    <style:style style:name="Column7" style:family="table-column">
      <style:table-column-properties style:column-width="1.871cm"/>
    </style:style>
    <style:style style:name="Column8" style:family="table-column">
      <style:table-column-properties style:column-width="1.871cm"/>
    </style:style>
    <style:style style:name="Column9" style:family="table-column">
      <style:table-column-properties style:column-width="1.18cm"/>
    </style:style>
    <style:style style:name="Column10" style:family="table-column">
      <style:table-column-properties style:column-width="1.18cm"/>
    </style:style>
    <style:style style:name="Column11" style:family="table-column">
      <style:table-column-properties style:column-width="1.18cm"/>
    </style:style>
    <style:style style:name="Column12" style:family="table-column">
      <style:table-column-properties style:column-width="1.18cm"/>
    </style:style>
    <style:style style:name="Row4" style:family="table-row"/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0%" fo:margin-bottom="0cm"/>
    </style:style>
    <style:style style:name="T1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7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0%" fo:margin-bottom="0cm"/>
    </style:style>
    <style:style style:name="T1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</style:style>
    <style:style style:name="T2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00%" fo:margin-bottom="0cm"/>
    </style:style>
    <style:style style:name="T2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00%" fo:margin-bottom="0cm"/>
    </style:style>
    <style:style style:name="T2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5" style:family="table-row"/>
    <style:style style:name="Cell1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00%" fo:margin-bottom="0cm"/>
    </style:style>
    <style:style style:name="T3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00%" fo:margin-bottom="0cm"/>
    </style:style>
    <style:style style:name="T3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00%" fo:margin-bottom="0cm"/>
    </style:style>
    <style:style style:name="T3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100%" fo:margin-bottom="0cm"/>
    </style:style>
    <style:style style:name="T3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00%" fo:margin-bottom="0cm"/>
    </style:style>
    <style:style style:name="T3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letter-kerning="true"/>
    </style:style>
    <style:style style:name="T3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letter-kerning="true"/>
    </style:style>
    <style:style style:name="P3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545cm"/>
    </style:style>
    <style:style style:name="Cell2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100%" fo:margin-bottom="0cm"/>
    </style:style>
    <style:style style:name="T4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line-height="100%" fo:margin-bottom="0cm"/>
    </style:style>
    <style:style style:name="T4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line-height="100%" fo:margin-bottom="0cm"/>
    </style:style>
    <style:style style:name="T4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line-height="100%" fo:margin-bottom="0cm"/>
    </style:style>
    <style:style style:name="T4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line-height="100%" fo:margin-bottom="0cm"/>
    </style:style>
    <style:style style:name="T4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52" style:family="paragraph" style:parent-style-name="Normal">
      <style:text-properties fo:font-size="11pt" style:font-size-asian="11pt" style:font-size-complex="11pt" fo:font-weight="bold" style:font-weight-asian="bold"/>
    </style:style>
    <style:style style:name="Table3" style:family="table">
      <style:table-properties table:align="left" style:width="15.912cm" fo:margin-left="-0.009cm"/>
    </style:style>
    <style:style style:name="Column13" style:family="table-column">
      <style:table-column-properties style:column-width="7.001cm"/>
    </style:style>
    <style:style style:name="Column14" style:family="table-column">
      <style:table-column-properties style:column-width="8.911cm"/>
    </style:style>
    <style:style style:name="Row7" style:family="table-row">
      <style:table-row-properties style:min-row-height="0.626cm"/>
    </style:style>
    <style:style style:name="Cell34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line-height="100%" fo:margin-bottom="0cm"/>
    </style:style>
    <style:style style:name="T5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5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line-height="100%" fo:margin-bottom="0cm"/>
    </style:style>
    <style:style style:name="T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8" style:family="table-row">
      <style:table-row-properties style:min-row-height="0.711cm"/>
    </style:style>
    <style:style style:name="Cell3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line-height="100%" fo:margin-bottom="0cm"/>
    </style:style>
    <style:style style:name="T5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5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line-height="100%" fo:margin-bottom="0cm"/>
    </style:style>
    <style:style style:name="T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57" style:family="paragraph" style:parent-style-name="Normal">
      <style:text-properties fo:font-size="11pt" style:font-size-asian="11pt" style:font-size-complex="11pt" fo:font-weight="bold" style:font-weight-asian="bold"/>
    </style:style>
    <style:style style:name="P58" style:family="paragraph" style:parent-style-name="Normal">
      <style:paragraph-properties fo:keep-with-next="always"/>
      <style:text-properties fo:font-size="10pt" style:font-size-asian="10pt" style:font-name-complex="Arial" style:font-size-complex="10pt"/>
    </style:style>
    <style:style style:name="P59" style:family="paragraph" style:parent-style-name="Normal"/>
    <style:style style:name="T59_1" style:family="text">
      <style:text-properties fo:font-size="14pt" style:font-size-asian="14pt" fo:font-weight="bold" style:font-weight-asian="bold"/>
    </style:style>
    <style:style style:name="T59_2" style:family="text">
      <style:text-properties fo:font-size="14pt" style:font-size-asian="14pt" fo:font-weight="bold" style:font-weight-asian="bold"/>
    </style:style>
    <style:style style:name="P60" style:family="paragraph" style:parent-style-name="Normal">
      <style:paragraph-properties fo:margin-top="0.071cm"/>
    </style:style>
    <style:style style:name="T60_1" style:family="text">
      <style:text-properties fo:font-size="10pt" style:font-size-asian="10pt" style:font-size-complex="10pt"/>
    </style:style>
    <style:style style:name="T60_2" style:family="text">
      <style:text-properties fo:font-size="10pt" style:font-size-asian="10pt" style:font-size-complex="10pt"/>
    </style:style>
    <style:style style:name="T60_3" style:family="text">
      <style:text-properties fo:font-size="10pt" style:font-size-asian="10pt" style:font-size-complex="10pt"/>
    </style:style>
    <style:style style:name="P61" style:family="paragraph" style:parent-style-name="Normal">
      <style:paragraph-properties fo:margin-top="0.071cm"/>
    </style:style>
    <style:style style:name="T61_1" style:family="text">
      <style:text-properties fo:font-size="10pt" style:font-size-asian="10pt" style:font-size-complex="10pt"/>
    </style:style>
    <style:style style:name="P62" style:family="paragraph" style:parent-style-name="Normal">
      <style:paragraph-properties fo:margin-top="0.071cm"/>
    </style:style>
    <style:style style:name="T62_1" style:family="text">
      <style:text-properties fo:font-size="10pt" style:font-size-asian="10pt" style:font-size-complex="10pt"/>
    </style:style>
    <style:style style:name="P63" style:family="paragraph" style:parent-style-name="Normal">
      <style:paragraph-properties fo:margin-top="0.071cm"/>
      <style:text-properties fo:font-size="10pt" style:font-size-asian="10pt" style:font-size-complex="10pt"/>
    </style:style>
    <style:style style:name="T63_1" style:family="text">
      <style:text-properties fo:font-size="10pt" style:font-size-asian="10pt" style:font-size-complex="10pt"/>
    </style:style>
    <style:style style:name="T63_2" style:family="text">
      <style:text-properties fo:font-size="10pt" style:font-size-asian="10pt" style:font-size-complex="10pt"/>
    </style:style>
    <style:style style:name="T63_3" style:family="text">
      <style:text-properties fo:font-size="10pt" style:font-size-asian="10pt" style:font-size-complex="10pt"/>
    </style:style>
    <style:style style:name="T63_4" style:family="text">
      <style:text-properties fo:font-size="10pt" style:font-size-asian="10pt" style:font-size-complex="10pt"/>
    </style:style>
    <style:style style:name="T63_5" style:family="text">
      <style:text-properties fo:font-size="10pt" style:font-size-asian="10pt" style:font-size-complex="10pt"/>
    </style:style>
    <style:style style:name="T63_6" style:family="text">
      <style:text-properties fo:font-size="10pt" style:font-size-asian="10pt" style:font-size-complex="10pt"/>
    </style:style>
    <style:style style:name="T63_7" style:family="text">
      <style:text-properties fo:font-size="10pt" style:font-size-asian="10pt" style:font-size-complex="10pt"/>
    </style:style>
    <style:style style:name="T63_8" style:family="text">
      <style:text-properties fo:font-size="10pt" style:font-size-asian="10pt" style:font-size-complex="10pt"/>
    </style:style>
    <style:style style:name="T63_9" style:family="text">
      <style:text-properties fo:font-size="10pt" style:font-size-asian="10pt" style:font-size-complex="10pt"/>
    </style:style>
    <style:style style:name="P64" style:family="paragraph" style:parent-style-name="Normal">
      <style:paragraph-properties fo:margin-top="0.071cm"/>
      <style:text-properties fo:font-size="10pt" style:font-size-asian="10pt" style:font-size-complex="10pt"/>
    </style:style>
    <style:style style:name="T64_1" style:family="text">
      <style:text-properties fo:font-size="10pt" style:font-size-asian="10pt" style:font-size-complex="10pt"/>
    </style:style>
    <style:style style:name="T64_2" style:family="text">
      <style:text-properties fo:font-size="10pt" style:font-size-asian="10pt" style:font-size-complex="10pt"/>
    </style:style>
    <style:style style:name="T64_3" style:family="text">
      <style:text-properties fo:font-size="10pt" style:font-size-asian="10pt" style:font-size-complex="10pt"/>
    </style:style>
    <style:style style:name="T64_4" style:family="text">
      <style:text-properties fo:font-size="10pt" style:font-size-asian="10pt" style:font-size-complex="10pt"/>
    </style:style>
    <style:style style:name="T64_5" style:family="text">
      <style:text-properties fo:font-size="10pt" style:font-size-asian="10pt" style:font-size-complex="10pt"/>
    </style:style>
    <style:style style:name="T64_6" style:family="text">
      <style:text-properties fo:font-size="10pt" style:font-size-asian="10pt" style:font-size-complex="10pt"/>
    </style:style>
    <style:style style:name="T64_7" style:family="text">
      <style:text-properties fo:font-size="10pt" style:font-size-asian="10pt" style:font-size-complex="10pt"/>
    </style:style>
    <style:style style:name="T64_8" style:family="text">
      <style:text-properties fo:font-size="10pt" style:font-size-asian="10pt" style:font-size-complex="10pt"/>
    </style:style>
    <style:style style:name="T64_9" style:family="text">
      <style:text-properties fo:font-size="10pt" style:font-size-asian="10pt" style:font-size-complex="10pt"/>
    </style:style>
    <style:style style:name="T64_10" style:family="text">
      <style:text-properties fo:font-size="10pt" style:font-size-asian="10pt" style:font-size-complex="10pt"/>
    </style:style>
    <style:style style:name="T64_11" style:family="text">
      <style:text-properties fo:font-size="10pt" style:font-size-asian="10pt" style:font-size-complex="10pt"/>
    </style:style>
    <style:style style:name="T64_12" style:family="text">
      <style:text-properties fo:font-size="10pt" style:font-size-asian="10pt" style:font-size-complex="10pt"/>
    </style:style>
    <style:style style:name="T64_13" style:family="text">
      <style:text-properties fo:font-size="10pt" style:font-size-asian="10pt" style:font-size-complex="10pt"/>
    </style:style>
    <style:style style:name="T64_14" style:family="text">
      <style:text-properties fo:font-size="10pt" style:font-size-asian="10pt" style:font-size-complex="10pt"/>
    </style:style>
    <style:style style:name="T64_15" style:family="text">
      <style:text-properties fo:font-size="10pt" style:font-size-asian="10pt" style:font-size-complex="10pt"/>
    </style:style>
    <style:style style:name="P65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66" style:family="paragraph" style:parent-style-name="Normal">
      <style:paragraph-properties fo:margin-top="0.071cm"/>
    </style:style>
    <style:style style:name="T66_1" style:family="text">
      <style:text-properties fo:font-size="10pt" style:font-size-asian="10pt" style:font-name-complex="Arial" style:font-size-complex="10pt"/>
    </style:style>
    <style:style style:name="P67" style:family="paragraph" style:parent-style-name="Normal">
      <style:paragraph-properties fo:line-height="107%" fo:margin-top="0.071cm"/>
      <style:text-properties fo:font-size="10pt" style:font-name-asian="Arial" style:font-size-asian="10pt" style:font-name-complex="Arial" style:font-size-complex="10pt"/>
    </style:style>
    <style:style style:name="P68" style:family="paragraph" style:parent-style-name="Normal">
      <style:paragraph-properties fo:line-height="107%" fo:margin-top="0.071cm"/>
    </style:style>
    <style:style style:name="T68_1" style:family="text">
      <style:text-properties fo:font-size="10pt" style:font-size-asian="10pt" style:font-size-complex="10pt"/>
    </style:style>
    <style:style style:name="T68_2" style:family="text">
      <style:text-properties fo:font-size="10pt" style:font-size-asian="10pt" style:font-size-complex="10pt"/>
    </style:style>
    <style:style style:name="T68_3" style:family="text">
      <style:text-properties fo:font-size="10pt" style:font-size-asian="10pt" style:font-size-complex="10pt"/>
    </style:style>
    <style:style style:name="T68_4" style:family="text">
      <style:text-properties fo:font-size="10pt" style:font-size-asian="10pt" style:font-size-complex="10pt"/>
    </style:style>
    <style:style style:name="P69" style:family="paragraph" style:parent-style-name="Normal">
      <style:paragraph-properties fo:line-height="107%" fo:margin-top="0.071cm"/>
      <style:text-properties fo:font-size="10pt" style:font-size-asian="10pt" style:font-size-complex="10pt"/>
    </style:style>
    <style:style style:name="P70" style:family="paragraph" style:parent-style-name="Normal">
      <style:paragraph-properties fo:line-height="107%" fo:margin-top="0.071cm" fo:margin-bottom="0.071cm"/>
    </style:style>
    <style:style style:name="T70_1" style:family="text">
      <style:text-properties fo:font-size="10pt" style:font-name-asian="Arial" style:font-size-asian="10pt" style:font-name-complex="Arial" style:font-size-complex="10pt"/>
    </style:style>
    <style:style style:name="P71" style:family="paragraph" style:parent-style-name="Normal">
      <style:text-properties fo:font-size="10pt" style:font-size-asian="10pt" style:font-name-complex="Arial" style:font-size-complex="10pt"/>
    </style:style>
    <style:style style:name="P72" style:family="paragraph" style:parent-style-name="Normal"/>
    <style:style style:name="T7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2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3" style:family="paragraph" style:parent-style-name="Normal"/>
    <style:style style:name="T73_1" style:family="text">
      <style:text-properties fo:font-size="10pt" style:font-size-asian="10pt" style:font-size-complex="10pt"/>
    </style:style>
    <style:style style:name="T73_2" style:family="text">
      <style:text-properties fo:font-size="10pt" style:font-size-asian="10pt" style:font-size-complex="10pt"/>
    </style:style>
    <style:style style:name="T73_3" style:family="text">
      <style:text-properties fo:font-size="10pt" style:font-size-asian="10pt" style:font-size-complex="10pt"/>
    </style:style>
    <style:style style:name="T73_4" style:family="text">
      <style:text-properties fo:font-size="10pt" style:font-size-asian="10pt" style:font-size-complex="10pt"/>
    </style:style>
    <style:style style:name="T73_5" style:family="text">
      <style:text-properties fo:font-size="10pt" style:font-size-asian="10pt" style:font-size-complex="10pt"/>
    </style:style>
    <style:style style:name="T73_6" style:family="text">
      <style:text-properties fo:font-size="10pt" style:font-size-asian="10pt" style:font-size-complex="10pt"/>
    </style:style>
    <style:style style:name="T73_7" style:family="text">
      <style:text-properties fo:font-size="10pt" style:font-size-asian="10pt" style:font-size-complex="10pt"/>
    </style:style>
    <style:style style:name="T73_8" style:family="text">
      <style:text-properties fo:font-size="10pt" style:font-size-asian="10pt" style:font-size-complex="10pt"/>
    </style:style>
    <style:style style:name="P74" style:family="paragraph" style:parent-style-name="Normal">
      <style:text-properties fo:font-size="10pt" style:font-size-asian="10pt" style:font-size-complex="10pt"/>
    </style:style>
    <style:style style:name="P75" style:family="paragraph" style:parent-style-name="Normal"/>
    <style:style style:name="T75_1" style:family="text">
      <style:text-properties fo:font-size="10pt" style:font-size-asian="10pt" style:font-size-complex="10pt"/>
    </style:style>
    <style:style style:name="P76" style:family="paragraph" style:parent-style-name="Normal">
      <style:text-properties fo:font-size="10pt" style:font-size-asian="10pt" style:font-size-complex="10pt"/>
    </style:style>
    <style:style style:name="P77" style:family="paragraph" style:parent-style-name="Normal"/>
    <style:style style:name="T77_1" style:family="text">
      <style:text-properties fo:font-size="10pt" style:font-size-asian="10pt" style:font-size-complex="10pt"/>
    </style:style>
    <style:style style:name="T77_2" style:family="text">
      <style:text-properties fo:font-size="10pt" style:font-size-asian="10pt" style:font-size-complex="10pt"/>
    </style:style>
    <style:style style:name="T77_3" style:family="text">
      <style:text-properties fo:font-size="10pt" style:font-size-asian="10pt" style:font-size-complex="10pt"/>
    </style:style>
    <style:style style:name="T77_4" style:family="text">
      <style:text-properties fo:font-size="10pt" style:font-size-asian="10pt" style:font-size-complex="10pt"/>
    </style:style>
    <style:style style:name="T77_5" style:family="text">
      <style:text-properties fo:font-size="10pt" style:font-size-asian="10pt" style:font-size-complex="10pt"/>
    </style:style>
    <style:style style:name="T77_6" style:family="text">
      <style:text-properties fo:font-size="10pt" style:font-size-asian="10pt" style:font-size-complex="10pt"/>
    </style:style>
    <style:style style:name="T77_7" style:family="text">
      <style:text-properties fo:font-size="10pt" style:font-size-asian="10pt" style:font-size-complex="10pt"/>
    </style:style>
    <style:style style:name="T77_8" style:family="text">
      <style:text-properties fo:font-size="10pt" style:font-size-asian="10pt" style:font-size-complex="10pt"/>
    </style:style>
    <style:style style:name="T77_9" style:family="text">
      <style:text-properties fo:font-size="10pt" style:font-size-asian="10pt" style:font-size-complex="10pt"/>
    </style:style>
    <style:style style:name="T77_10" style:family="text">
      <style:text-properties fo:font-size="10pt" style:font-size-asian="10pt" style:font-size-complex="10pt"/>
    </style:style>
    <style:style style:name="P78" style:family="paragraph" style:parent-style-name="Normal">
      <style:text-properties fo:font-size="10pt" style:font-size-asian="10pt" style:font-size-complex="10pt"/>
    </style:style>
    <style:style style:name="P79" style:family="paragraph" style:parent-style-name="Normal"/>
    <style:style style:name="T79_1" style:family="text">
      <style:text-properties fo:font-size="10pt" style:font-size-asian="10pt" style:font-size-complex="10pt"/>
    </style:style>
    <style:style style:name="T79_2" style:family="text">
      <style:text-properties fo:font-size="10pt" style:font-size-asian="10pt" style:font-size-complex="10pt"/>
    </style:style>
    <style:style style:name="T79_3" style:family="text">
      <style:text-properties fo:font-size="10pt" style:font-size-asian="10pt" style:font-size-complex="10pt"/>
    </style:style>
    <style:style style:name="P80" style:family="paragraph" style:parent-style-name="Normal">
      <style:text-properties fo:language-asian="en" fo:country-asian="GB" style:letter-kerning="true"/>
    </style:style>
    <style:style style:name="P81" style:family="paragraph" style:parent-style-name="Normal"/>
    <style:style style:name="T81_1" style:family="text">
      <style:text-properties fo:font-size="10pt" style:font-size-asian="10pt" style:font-size-complex="10pt"/>
    </style:style>
    <style:style style:name="T81_2" style:family="text">
      <style:text-properties fo:font-size="10pt" style:font-size-asian="10pt" style:font-size-complex="10pt"/>
    </style:style>
    <style:style style:name="T81_3" style:family="text">
      <style:text-properties fo:font-size="10pt" style:font-size-asian="10pt" style:font-size-complex="10pt"/>
    </style:style>
    <style:style style:name="P82" style:family="paragraph" style:parent-style-name="Normal">
      <style:text-properties fo:font-size="11pt" style:font-size-asian="11pt" style:font-size-complex="11pt" fo:language="en" fo:font-weight="bold" style:font-weight-asian="bold"/>
    </style:style>
    <style:style style:name="P83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83_1" style:family="text">
      <style:text-properties fo:font-size="11pt" style:font-size-asian="11pt" style:font-size-complex="11pt" fo:font-weight="bold" style:font-weight-asian="bold" style:font-weight-complex="bold"/>
    </style:style>
    <style:style style:name="P84" style:family="paragraph" style:parent-style-name="Normal"/>
    <style:style style:name="T84_1" style:family="text">
      <style:text-properties fo:font-style="italic" style:font-style-asian="italic" style:font-style-complex="italic" fo:font-size="10pt" style:font-size-asian="10pt" style:font-size-complex="10pt"/>
    </style:style>
    <style:style style:name="P85" style:family="paragraph" style:parent-style-name="List_20_Paragraph">
      <style:paragraph-properties fo:margin-left="1.251cm"/>
    </style:style>
    <style:style style:name="T85_1" style:family="text">
      <style:text-properties fo:font-size="10pt" style:font-size-asian="10pt"/>
    </style:style>
    <style:style style:name="P86" style:family="paragraph" style:parent-style-name="List_20_Paragraph">
      <style:paragraph-properties fo:margin-left="1.251cm"/>
      <style:text-properties fo:font-size="10pt" style:font-size-asian="10pt"/>
    </style:style>
    <style:style style:name="P87" style:family="paragraph" style:parent-style-name="List_20_Paragraph">
      <style:paragraph-properties fo:margin-left="1.251cm"/>
    </style:style>
    <style:style style:name="T87_1" style:family="text">
      <style:text-properties fo:font-size="10pt" style:font-size-asian="10pt"/>
    </style:style>
    <style:style style:name="P88" style:family="paragraph" style:parent-style-name="List_20_Paragraph">
      <style:paragraph-properties fo:margin-left="1.251cm"/>
      <style:text-properties fo:font-size="10pt" style:font-size-asian="10pt"/>
    </style:style>
    <style:style style:name="P89" style:family="paragraph" style:parent-style-name="List_20_Paragraph">
      <style:paragraph-properties fo:margin-left="1.251cm"/>
    </style:style>
    <style:style style:name="T89_1" style:family="text">
      <style:text-properties fo:font-size="10pt" style:font-size-asian="10pt"/>
    </style:style>
    <style:style style:name="P90" style:family="paragraph" style:parent-style-name="List_20_Paragraph">
      <style:paragraph-properties fo:margin-left="1.251cm"/>
      <style:text-properties fo:font-size="10pt" style:font-size-asian="10pt"/>
    </style:style>
    <style:style style:name="P91" style:family="paragraph" style:parent-style-name="List_20_Paragraph">
      <style:paragraph-properties fo:margin-left="1.251cm"/>
    </style:style>
    <style:style style:name="T91_1" style:family="text">
      <style:text-properties fo:font-size="10pt" style:font-size-asian="10pt"/>
    </style:style>
    <style:style style:name="P92" style:family="paragraph" style:parent-style-name="List_20_Paragraph">
      <style:paragraph-properties fo:margin-left="1.251cm"/>
      <style:text-properties fo:font-size="10pt" style:font-size-asian="10pt" style:font-size-complex="8pt" style:letter-kerning="true"/>
    </style:style>
    <style:style style:name="P93" style:family="paragraph" style:parent-style-name="List_20_Paragraph">
      <style:paragraph-properties fo:margin-left="1.251cm"/>
    </style:style>
    <style:style style:name="T93_1" style:family="text">
      <style:text-properties fo:font-size="10pt" style:font-size-asian="10pt"/>
    </style:style>
    <style:style style:name="T93_2" style:family="text">
      <style:text-properties fo:font-size="10pt" style:font-size-asian="10pt"/>
    </style:style>
    <style:style style:name="T93_3" style:family="text">
      <style:text-properties fo:font-size="10pt" style:font-size-asian="10pt"/>
    </style:style>
    <style:style style:name="T93_4" style:family="text">
      <style:text-properties fo:font-size="10pt" style:font-size-asian="10pt"/>
    </style:style>
    <style:style style:name="T93_5" style:family="text">
      <style:text-properties fo:font-size="10pt" style:font-size-asian="10pt"/>
    </style:style>
    <style:style style:name="P94" style:family="paragraph" style:parent-style-name="Normal"/>
    <style:style style:name="T94_1" style:family="text">
      <style:text-properties fo:font-style="italic" style:font-style-asian="italic" style:font-style-complex="italic" fo:font-size="10pt" style:font-size-asian="10pt" style:font-size-complex="10pt" fo:language-asian="en" fo:country-asian="GB" style:letter-kerning="true"/>
    </style:style>
    <style:style style:name="P95" style:family="paragraph" style:parent-style-name="List_20_Paragraph">
      <style:paragraph-properties fo:margin-left="1.251cm"/>
    </style:style>
    <style:style style:name="T95_1" style:family="text">
      <style:text-properties fo:font-size="10pt" style:font-size-asian="10pt"/>
    </style:style>
    <style:style style:name="T95_2" style:family="text">
      <style:text-properties fo:font-size="10pt" style:font-size-asian="10pt"/>
    </style:style>
    <style:style style:name="T95_3" style:family="text">
      <style:text-properties fo:font-size="10pt" style:font-size-asian="10pt"/>
    </style:style>
    <style:style style:name="T95_4" style:family="text">
      <style:text-properties fo:font-size="10pt" style:font-size-asian="10pt"/>
    </style:style>
    <style:style style:name="T95_5" style:family="text">
      <style:text-properties fo:font-size="10pt" style:font-size-asian="10pt"/>
    </style:style>
    <style:style style:name="T95_6" style:family="text">
      <style:text-properties fo:font-size="10pt" style:font-size-asian="10pt"/>
    </style:style>
    <style:style style:name="T95_7" style:family="text">
      <style:text-properties fo:font-size="10pt" style:font-size-asian="10pt"/>
    </style:style>
    <style:style style:name="P96" style:family="paragraph" style:parent-style-name="List_20_Paragraph">
      <style:paragraph-properties fo:margin-left="1.251cm"/>
      <style:text-properties fo:font-size="10pt" style:font-size-asian="10pt"/>
    </style:style>
    <style:style style:name="P97" style:family="paragraph" style:parent-style-name="List_20_Paragraph">
      <style:paragraph-properties fo:margin-left="1.251cm"/>
    </style:style>
    <style:style style:name="T97_1" style:family="text">
      <style:text-properties fo:font-size="10pt" style:font-size-asian="10pt"/>
    </style:style>
    <style:style style:name="T97_2" style:family="text">
      <style:text-properties fo:font-size="10pt" style:font-size-asian="10pt"/>
    </style:style>
    <style:style style:name="T97_3" style:family="text">
      <style:text-properties fo:font-size="10pt" style:font-size-asian="10pt"/>
    </style:style>
    <style:style style:name="P98" style:family="paragraph" style:parent-style-name="List_20_Paragraph">
      <style:paragraph-properties fo:margin-left="1.251cm"/>
      <style:text-properties fo:font-size="10pt" style:font-size-asian="10pt"/>
    </style:style>
    <style:style style:name="P99" style:family="paragraph" style:parent-style-name="List_20_Paragraph">
      <style:paragraph-properties fo:margin-left="1.251cm"/>
    </style:style>
    <style:style style:name="T99_1" style:family="text">
      <style:text-properties fo:font-size="10pt" style:font-size-asian="10pt"/>
    </style:style>
    <style:style style:name="T99_2" style:family="text">
      <style:text-properties fo:font-size="10pt" style:font-size-asian="10pt"/>
    </style:style>
    <style:style style:name="T99_3" style:family="text">
      <style:text-properties fo:font-size="10pt" style:font-size-asian="10pt"/>
    </style:style>
    <style:style style:name="T99_4" style:family="text">
      <style:text-properties fo:font-size="10pt" style:font-size-asian="10pt"/>
    </style:style>
    <style:style style:name="P100" style:family="paragraph" style:parent-style-name="List_20_Paragraph">
      <style:paragraph-properties fo:margin-left="1.251cm"/>
      <style:text-properties fo:font-size="10pt" style:font-size-asian="10pt"/>
    </style:style>
    <style:style style:name="P101" style:family="paragraph" style:parent-style-name="List_20_Paragraph">
      <style:paragraph-properties fo:margin-left="1.251cm"/>
    </style:style>
    <style:style style:name="T101_1" style:family="text">
      <style:text-properties fo:font-size="10pt" style:font-size-asian="10pt"/>
    </style:style>
    <style:style style:name="T101_2" style:family="text">
      <style:text-properties fo:font-size="10pt" style:font-size-asian="10pt"/>
    </style:style>
    <style:style style:name="T101_3" style:family="text">
      <style:text-properties fo:font-size="10pt" style:font-size-asian="10pt"/>
    </style:style>
    <style:style style:name="P102" style:family="paragraph" style:parent-style-name="List_20_Paragraph">
      <style:text-properties style:font-size-complex="12pt" style:letter-kerning="true"/>
    </style:style>
    <style:style style:name="P103" style:family="paragraph" style:parent-style-name="List_20_Paragraph">
      <style:paragraph-properties fo:margin-left="1.251cm"/>
      <style:text-properties fo:font-size="10pt" style:font-size-asian="10pt" style:letter-kerning="true"/>
    </style:style>
    <style:style style:name="T103_1" style:family="text">
      <style:text-properties fo:font-size="10pt" style:font-size-asian="10pt" style:letter-kerning="true"/>
    </style:style>
    <style:style style:name="T103_2" style:family="text">
      <style:text-properties fo:font-size="10pt" style:font-size-asian="10pt" style:letter-kerning="true"/>
    </style:style>
    <style:style style:name="T103_3" style:family="text">
      <style:text-properties fo:font-size="10pt" style:font-size-asian="10pt" style:letter-kerning="true"/>
    </style:style>
    <style:style style:name="T103_4" style:family="text">
      <style:text-properties fo:font-size="10pt" style:font-size-asian="10pt" style:letter-kerning="true"/>
    </style:style>
    <style:style style:name="T103_5" style:family="text">
      <style:text-properties fo:font-size="10pt" style:font-size-asian="10pt" style:letter-kerning="true"/>
    </style:style>
    <style:style style:name="T103_6" style:family="text">
      <style:text-properties fo:font-size="10pt" style:font-size-asian="10pt" style:letter-kerning="true"/>
    </style:style>
    <style:style style:name="T103_7" style:family="text">
      <style:text-properties fo:font-size="10pt" style:font-size-asian="10pt" style:letter-kerning="true"/>
    </style:style>
    <style:style style:name="T103_8" style:family="text">
      <style:text-properties fo:font-size="10pt" style:font-size-asian="10pt" style:letter-kerning="true"/>
    </style:style>
    <style:style style:name="T103_9" style:family="text">
      <style:text-properties fo:font-size="10pt" style:font-size-asian="10pt" style:letter-kerning="true"/>
    </style:style>
    <style:style style:name="P104" style:family="paragraph" style:parent-style-name="List_20_Paragraph">
      <style:text-properties fo:font-size="10pt" style:font-size-asian="10pt" style:letter-kerning="true"/>
    </style:style>
    <style:style style:name="P105" style:family="paragraph" style:parent-style-name="List_20_Paragraph">
      <style:paragraph-properties fo:margin-left="1.251cm"/>
      <style:text-properties fo:font-size="10pt" style:font-size-asian="10pt" style:letter-kerning="true"/>
    </style:style>
    <style:style style:name="T105_1" style:family="text">
      <style:text-properties fo:font-size="10pt" style:font-size-asian="10pt" style:letter-kerning="true"/>
    </style:style>
    <style:style style:name="T105_2" style:family="text">
      <style:text-properties fo:font-size="10pt" style:font-size-asian="10pt" style:letter-kerning="true"/>
    </style:style>
    <style:style style:name="P106" style:family="paragraph" style:parent-style-name="Normal">
      <style:text-properties fo:language-asian="en" fo:country-asian="GB" style:letter-kerning="true"/>
    </style:style>
    <style:style style:name="P107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107_1" style:family="text">
      <style:text-properties fo:font-style="normal" style:font-style-asian="normal"/>
    </style:style>
    <style:style style:name="T107_2" style:family="text">
      <style:text-properties fo:font-style="normal" style:font-style-asian="normal"/>
    </style:style>
    <style:style style:name="P108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09" style:family="paragraph" style:parent-style-name="Normal"/>
    <style:style style:name="T109_1" style:family="text">
      <style:text-properties fo:font-size="10pt" style:font-size-asian="10pt" style:font-size-complex="10pt"/>
    </style:style>
    <style:style style:name="T109_2" style:family="text">
      <style:text-properties fo:font-size="10pt" style:font-size-asian="10pt" style:font-size-complex="10pt"/>
    </style:style>
    <style:style style:name="T109_3" style:family="text">
      <style:text-properties fo:font-size="10pt" style:font-size-asian="10pt" style:font-size-complex="10pt"/>
    </style:style>
    <style:style style:name="P110" style:family="paragraph" style:parent-style-name="Normal">
      <style:text-properties fo:font-size="10pt" style:font-size-asian="10pt" style:font-size-complex="10pt"/>
    </style:style>
    <style:style style:name="P111" style:family="paragraph" style:parent-style-name="Normal"/>
    <style:style style:name="T111_1" style:family="text">
      <style:text-properties fo:font-size="10pt" style:font-size-asian="10pt" style:font-size-complex="10pt" fo:font-weight="bold" style:font-weight-asian="bold" style:font-weight-complex="bold"/>
    </style:style>
    <style:style style:name="P112" style:family="paragraph" style:parent-style-name="Normal"/>
    <style:style style:name="T112_1" style:family="text">
      <style:text-properties fo:font-size="10pt" style:font-size-asian="10pt" style:font-size-complex="10pt"/>
    </style:style>
    <style:style style:name="P113" style:family="paragraph" style:parent-style-name="Normal">
      <style:text-properties fo:font-size="11pt" style:font-size-asian="11pt" style:font-name-complex="Arial" style:font-size-complex="11pt"/>
    </style:style>
    <style:style style:name="P114" style:family="paragraph" style:parent-style-name="Normal"/>
    <style:style style:name="T114_1" style:family="text">
      <style:text-properties fo:font-size="10pt" style:font-size-asian="10pt" style:font-size-complex="10pt"/>
    </style:style>
    <style:style style:name="T114_2" style:family="text">
      <style:text-properties fo:font-size="10pt" style:font-size-asian="10pt" style:font-size-complex="10pt"/>
    </style:style>
    <style:style style:name="T114_3" style:family="text">
      <style:text-properties fo:font-size="10pt" style:font-size-asian="10pt" style:font-size-complex="10pt"/>
    </style:style>
    <style:style style:name="T114_4" style:family="text">
      <style:text-properties fo:font-size="10pt" style:font-size-asian="10pt" style:font-size-complex="10pt"/>
    </style:style>
    <style:style style:name="T114_5" style:family="text">
      <style:text-properties fo:font-size="10pt" style:font-size-asian="10pt" style:font-size-complex="10pt"/>
    </style:style>
    <style:style style:name="T114_6" style:family="text">
      <style:text-properties fo:font-size="10pt" style:font-size-asian="10pt" style:font-size-complex="10pt"/>
    </style:style>
    <style:style style:name="T114_7" style:family="text">
      <style:text-properties fo:font-size="10pt" style:font-size-asian="10pt" style:font-size-complex="10pt"/>
    </style:style>
    <style:style style:name="T114_8" style:family="text">
      <style:text-properties fo:font-size="10pt" style:font-size-asian="10pt" style:font-size-complex="10pt"/>
    </style:style>
    <style:style style:name="T114_9" style:family="text">
      <style:text-properties fo:font-size="10pt" style:font-size-asian="10pt" style:font-size-complex="10pt"/>
    </style:style>
    <style:style style:name="T114_10" style:family="text">
      <style:text-properties fo:font-size="10pt" style:font-size-asian="10pt" style:font-size-complex="10pt"/>
    </style:style>
    <style:style style:name="T114_11" style:family="text">
      <style:text-properties fo:font-size="10pt" style:font-size-asian="10pt" style:font-size-complex="10pt"/>
    </style:style>
    <style:style style:name="T114_12" style:family="text">
      <style:text-properties fo:font-size="10pt" style:font-size-asian="10pt" style:font-size-complex="10pt"/>
    </style:style>
    <style:style style:name="P115" style:family="paragraph" style:parent-style-name="Normal">
      <style:text-properties fo:font-size="10pt" style:font-size-asian="10pt" style:font-size-complex="10pt"/>
    </style:style>
    <style:style style:name="P116" style:family="paragraph" style:parent-style-name="Normal"/>
    <style:style style:name="T116_1" style:family="text">
      <style:text-properties fo:font-size="10pt" style:font-size-asian="10pt" style:font-size-complex="10pt"/>
    </style:style>
    <style:style style:name="P117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18" style:family="paragraph" style:parent-style-name="Normal"/>
    <style:style style:name="T11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8_2" style:family="text">
      <style:text-properties fo:font-size="11pt" style:font-size-asian="11pt" style:font-name-complex="Arial" style:font-size-complex="11pt" style:font-weight-complex="bold"/>
    </style:style>
    <style:style style:name="P119" style:family="paragraph" style:parent-style-name="Normal"/>
    <style:style style:name="T119_1" style:family="text">
      <style:text-properties fo:font-size="10pt" style:font-size-asian="10pt" style:font-size-complex="10pt"/>
    </style:style>
    <style:style style:name="P120" style:family="paragraph" style:parent-style-name="Normal">
      <style:text-properties fo:font-size="10pt" style:font-size-asian="10pt" style:font-size-complex="10pt"/>
    </style:style>
    <style:style style:name="P121" style:family="paragraph" style:parent-style-name="Normal"/>
    <style:style style:name="T121_1" style:family="text">
      <style:text-properties fo:font-size="10pt" style:font-size-asian="10pt" style:font-size-complex="10pt"/>
    </style:style>
    <style:style style:name="P122" style:family="paragraph" style:parent-style-name="Normal">
      <style:text-properties fo:color="#000000" fo:font-size="10pt" style:font-size-asian="10pt" style:font-size-complex="10pt"/>
    </style:style>
    <style:style style:name="P123" style:family="paragraph" style:parent-style-name="Normal"/>
    <style:style style:name="T123_1" style:family="text">
      <style:text-properties fo:font-size="10pt" style:font-size-asian="10pt" style:font-size-complex="10pt"/>
    </style:style>
    <style:style style:name="T123_2" style:family="text">
      <style:text-properties fo:font-size="10pt" style:font-size-asian="10pt" style:font-size-complex="10pt"/>
    </style:style>
    <style:style style:name="T123_3" style:family="text">
      <style:text-properties fo:font-size="10pt" style:font-size-asian="10pt" style:font-size-complex="10pt"/>
    </style:style>
    <style:style style:name="T123_4" style:family="text">
      <style:text-properties fo:font-size="10pt" style:font-size-asian="10pt" style:font-size-complex="10pt"/>
    </style:style>
    <style:style style:name="T123_5" style:family="text">
      <style:text-properties fo:font-size="10pt" style:font-size-asian="10pt" style:font-size-complex="10pt"/>
    </style:style>
    <style:style style:name="T123_6" style:family="text">
      <style:text-properties fo:font-size="10pt" style:font-size-asian="10pt" style:font-size-complex="10pt"/>
    </style:style>
    <style:style style:name="T123_7" style:family="text">
      <style:text-properties fo:font-size="10pt" style:font-size-asian="10pt" style:font-size-complex="10pt"/>
    </style:style>
    <style:style style:name="P124" style:family="paragraph" style:parent-style-name="Normal">
      <style:text-properties fo:font-size="10pt" style:font-size-asian="10pt" style:font-size-complex="10pt"/>
    </style:style>
    <style:style style:name="P125" style:family="paragraph" style:parent-style-name="Normal"/>
    <style:style style:name="T125_1" style:family="text">
      <style:text-properties fo:font-size="10pt" style:font-size-asian="10pt" style:font-size-complex="10pt"/>
    </style:style>
    <style:style style:name="T125_2" style:family="text">
      <style:text-properties fo:font-size="10pt" style:font-size-asian="10pt" style:font-size-complex="10pt"/>
    </style:style>
    <style:style style:name="T125_3" style:family="text">
      <style:text-properties fo:font-size="10pt" style:font-size-asian="10pt" style:font-size-complex="10pt"/>
    </style:style>
    <style:style style:name="P126" style:family="paragraph" style:parent-style-name="Normal">
      <style:text-properties fo:language-asian="en" fo:country-asian="GB" style:letter-kerning="true"/>
    </style:style>
    <style:style style:name="P127" style:family="paragraph" style:parent-style-name="Normal"/>
    <style:style style:name="T127_1" style:family="text">
      <style:text-properties fo:font-size="11pt" style:font-size-asian="11pt" style:font-name-complex="Arial" style:font-size-complex="11pt" fo:language="en" fo:language-asian="en" fo:country-asian="GB" fo:font-weight="bold" style:font-weight-asian="bold"/>
    </style:style>
    <style:style style:name="P128" style:family="paragraph" style:parent-style-name="Normal"/>
    <style:style style:name="T128_1" style:family="text">
      <style:text-properties fo:font-size="10pt" style:font-size-asian="10pt" style:font-size-complex="10pt"/>
    </style:style>
    <style:style style:name="T128_2" style:family="text">
      <style:text-properties fo:font-size="10pt" style:font-size-asian="10pt" style:font-size-complex="10pt"/>
    </style:style>
    <style:style style:name="T128_3" style:family="text">
      <style:text-properties fo:font-size="10pt" style:font-size-asian="10pt" style:font-size-complex="10pt"/>
    </style:style>
    <style:style style:name="T128_4" style:family="text">
      <style:text-properties fo:font-size="10pt" style:font-size-asian="10pt" style:font-size-complex="10pt"/>
    </style:style>
    <style:style style:name="T128_5" style:family="text">
      <style:text-properties fo:font-size="10pt" style:font-size-asian="10pt" style:font-size-complex="10pt"/>
    </style:style>
    <style:style style:name="T128_6" style:family="text">
      <style:text-properties fo:font-size="10pt" style:font-size-asian="10pt" style:font-size-complex="10pt"/>
    </style:style>
    <style:style style:name="T128_7" style:family="text">
      <style:text-properties fo:font-size="10pt" style:font-size-asian="10pt" style:font-size-complex="10pt"/>
    </style:style>
    <style:style style:name="P129" style:family="paragraph" style:parent-style-name="Normal">
      <style:text-properties fo:font-size="10pt" style:font-size-asian="10pt" style:font-size-complex="10pt"/>
    </style:style>
    <style:style style:name="P130" style:family="paragraph" style:parent-style-name="Normal"/>
    <style:style style:name="T130_1" style:family="text">
      <style:text-properties fo:font-size="10pt" style:font-size-asian="10pt" style:font-size-complex="10pt"/>
    </style:style>
    <style:style style:name="T130_2" style:family="text">
      <style:text-properties fo:font-size="10pt" style:font-size-asian="10pt" style:font-size-complex="10pt"/>
    </style:style>
    <style:style style:name="T130_3" style:family="text">
      <style:text-properties fo:font-size="10pt" style:font-size-asian="10pt" style:font-size-complex="10pt"/>
    </style:style>
    <style:style style:name="P131" style:family="paragraph" style:parent-style-name="Normal">
      <style:text-properties fo:font-size="11pt" style:font-size-asian="11pt" style:font-name-complex="Arial" style:font-size-complex="11pt"/>
    </style:style>
    <style:style style:name="P132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33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34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35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36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37" style:family="paragraph" style:parent-style-name="Normal">
      <style:paragraph-properties fo:break-before="page" fo:line-height="108%" fo:margin-bottom="0.282cm"/>
    </style:style>
    <style:style style:name="P138" style:family="paragraph" style:parent-style-name="Normal"/>
    <style:style style:name="T138_1" style:family="text">
      <style:text-properties fo:font-size="10pt" style:font-size-asian="10pt" style:font-name-complex="Arial" style:font-size-complex="11pt" fo:language="en" fo:language-asian="en" fo:country-asian="GB" fo:font-weight="bold" style:font-weight-asian="bold" style:font-weight-complex="bold"/>
    </style:style>
    <style:style style:name="T138_2" style:family="text">
      <style:text-properties fo:font-size="10pt" style:font-size-asian="10pt" style:font-name-complex="Arial" style:font-size-complex="11pt" fo:language="en" fo:language-asian="en" fo:country-asian="GB" fo:font-weight="bold" style:font-weight-asian="bold" style:font-weight-complex="bold"/>
    </style:style>
    <style:style style:name="T138_3" style:family="text">
      <style:text-properties fo:font-size="10pt" style:font-size-asian="10pt" style:font-name-complex="Arial" style:font-size-complex="11pt" fo:language="en" fo:language-asian="en" fo:country-asian="GB" fo:font-weight="bold" style:font-weight-asian="bold" style:font-weight-complex="bold"/>
    </style:style>
    <style:style style:name="P139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40" style:family="paragraph" style:parent-style-name="Normal"/>
    <style:style style:name="T140_1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140_2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140_3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P141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42" style:family="paragraph" style:parent-style-name="Normal"/>
    <style:style style:name="T142_1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142_2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142_3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P143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44" style:family="paragraph" style:parent-style-name="Normal"/>
    <style:style style:name="T144_1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P145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Table4" style:family="table">
      <style:table-properties table:align="left" style:width="15.903cm" fo:margin-left="0cm"/>
    </style:style>
    <style:style style:name="Column15" style:family="table-column">
      <style:table-column-properties style:column-width="4.493cm"/>
    </style:style>
    <style:style style:name="Column16" style:family="table-column">
      <style:table-column-properties style:column-width="11.411cm"/>
    </style:style>
    <style:style style:name="Row9" style:family="table-row"/>
    <style:style style:name="Cell3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line-height="100%" fo:margin-bottom="0cm"/>
    </style:style>
    <style:style style:name="T14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 fo:font-weight="bold" style:font-weight-asian="bold" style:font-weight-complex="bold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line-height="100%" fo:margin-bottom="0cm"/>
    </style:style>
    <style:style style:name="T1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T14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T14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P148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Table5" style:family="table">
      <style:table-properties table:align="left" style:width="15.903cm" fo:margin-left="0cm"/>
    </style:style>
    <style:style style:name="Column17" style:family="table-column">
      <style:table-column-properties style:column-width="4.493cm"/>
    </style:style>
    <style:style style:name="Column18" style:family="table-column">
      <style:table-column-properties style:column-width="4cm"/>
    </style:style>
    <style:style style:name="Column19" style:family="table-column">
      <style:table-column-properties style:column-width="7.41cm"/>
    </style:style>
    <style:style style:name="Row10" style:family="table-row"/>
    <style:style style:name="Cell4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line-height="100%" fo:margin-bottom="0cm"/>
    </style:style>
    <style:style style:name="T14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 fo:font-weight="bold" style:font-weight-asian="bold" style:font-weight-complex="bold"/>
    </style:style>
    <style:style style:name="Cell4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line-height="100%" fo:margin-bottom="0cm"/>
    </style:style>
    <style:style style:name="T15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 fo:font-weight="bold" style:font-weight-asian="bold" style:font-weight-complex="bold"/>
    </style:style>
    <style:style style:name="Cell4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line-height="100%" fo:margin-bottom="0cm"/>
    </style:style>
    <style:style style:name="T15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 fo:font-weight="bold" style:font-weight-asian="bold" style:font-weight-complex="bold"/>
    </style:style>
    <style:style style:name="Row11" style:family="table-row">
      <style:table-row-properties style:min-row-height="1.961cm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line-height="100%" fo:margin-bottom="0cm"/>
    </style:style>
    <style:style style:name="T15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 fo:font-weight="bold" style:font-weight-asian="bold" style:font-weight-complex="bold"/>
    </style:style>
    <style:style style:name="P153" style:family="paragraph" style:parent-style-name="Normal">
      <style:paragraph-properties fo:line-height="100%" fo:margin-bottom="0cm"/>
    </style:style>
    <style:style style:name="T15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line-height="100%" fo:margin-bottom="0cm"/>
    </style:style>
    <style:style style:name="T15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T154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T154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line-height="100%" fo:margin-bottom="0cm"/>
    </style:style>
    <style:style style:name="T15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156" style:family="paragraph" style:parent-style-name="Normal">
      <style:paragraph-properties fo:line-height="100%" fo:margin-bottom="0cm"/>
    </style:style>
    <style:style style:name="T15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157" style:family="paragraph" style:parent-style-name="Normal">
      <style:paragraph-properties fo:line-height="100%" fo:margin-bottom="0cm"/>
    </style:style>
    <style:style style:name="T15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T157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Row12" style:family="table-row"/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line-height="100%" fo:margin-bottom="0cm"/>
    </style:style>
    <style:style style:name="T15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 fo:font-weight="bold" style:font-weight-asian="bold" style:font-weight-complex="bold"/>
    </style:style>
    <style:style style:name="P159" style:family="paragraph" style:parent-style-name="Normal">
      <style:paragraph-properties fo:line-height="100%" fo:margin-bottom="0cm"/>
    </style:style>
    <style:style style:name="T15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160" style:family="paragraph" style:parent-style-name="Normal">
      <style:paragraph-properties fo:line-height="100%" fo:margin-bottom="0cm"/>
    </style:style>
    <style:style style:name="T16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line-height="100%" fo:margin-bottom="0cm"/>
    </style:style>
    <style:style style:name="T16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T161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line-height="100%" fo:margin-bottom="0cm"/>
    </style:style>
    <style:style style:name="T16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 style:text-underline-style="solid" style:text-underline-color="font-color"/>
    </style:style>
    <style:style style:name="P163" style:family="paragraph" style:parent-style-name="Normal">
      <style:paragraph-properties fo:line-height="100%" fo:margin-bottom="0cm"/>
    </style:style>
    <style:style style:name="T16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164" style:family="paragraph" style:parent-style-name="Normal">
      <style:paragraph-properties fo:line-height="100%" fo:margin-bottom="0cm"/>
    </style:style>
    <style:style style:name="T16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165" style:family="paragraph" style:parent-style-name="Normal">
      <style:paragraph-properties fo:line-height="100%" fo:margin-bottom="0cm"/>
    </style:style>
    <style:style style:name="T16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166" style:family="paragraph" style:parent-style-name="Normal">
      <style:paragraph-properties fo:line-height="100%" fo:margin-bottom="0cm"/>
    </style:style>
    <style:style style:name="T16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167" style:family="paragraph" style:parent-style-name="Normal">
      <style:paragraph-properties fo:line-height="100%" fo:margin-bottom="0cm"/>
    </style:style>
    <style:style style:name="T16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168" style:family="paragraph" style:parent-style-name="Normal">
      <style:paragraph-properties fo:line-height="100%" fo:margin-bottom="0cm"/>
    </style:style>
    <style:style style:name="T16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T168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T168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16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170" style:family="paragraph" style:parent-style-name="Normal">
      <style:paragraph-properties fo:line-height="100%" fo:margin-bottom="0cm"/>
    </style:style>
    <style:style style:name="T17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 style:text-underline-style="solid" style:text-underline-color="font-color"/>
    </style:style>
    <style:style style:name="P171" style:family="paragraph" style:parent-style-name="Normal">
      <style:paragraph-properties fo:line-height="100%" fo:margin-bottom="0cm"/>
    </style:style>
    <style:style style:name="T17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172" style:family="paragraph" style:parent-style-name="Normal">
      <style:paragraph-properties fo:line-height="100%" fo:margin-bottom="0cm"/>
    </style:style>
    <style:style style:name="T17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173" style:family="paragraph" style:parent-style-name="Normal">
      <style:paragraph-properties fo:line-height="100%" fo:margin-bottom="0cm"/>
    </style:style>
    <style:style style:name="T17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17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175" style:family="paragraph" style:parent-style-name="Normal">
      <style:paragraph-properties fo:line-height="100%" fo:margin-bottom="0cm"/>
    </style:style>
    <style:style style:name="T17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 style:text-underline-style="solid" style:text-underline-color="font-color"/>
    </style:style>
    <style:style style:name="P176" style:family="paragraph" style:parent-style-name="Normal">
      <style:paragraph-properties fo:line-height="100%" fo:margin-bottom="0cm"/>
    </style:style>
    <style:style style:name="T17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177" style:family="paragraph" style:parent-style-name="Normal">
      <style:paragraph-properties fo:line-height="100%" fo:margin-bottom="0cm"/>
    </style:style>
    <style:style style:name="T17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178" style:family="paragraph" style:parent-style-name="Normal">
      <style:paragraph-properties fo:line-height="100%" fo:margin-bottom="0cm"/>
    </style:style>
    <style:style style:name="T17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17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180" style:family="paragraph" style:parent-style-name="Normal">
      <style:paragraph-properties fo:line-height="100%" fo:margin-bottom="0cm"/>
    </style:style>
    <style:style style:name="T18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 style:text-underline-style="solid" style:text-underline-color="font-color"/>
    </style:style>
    <style:style style:name="P181" style:family="paragraph" style:parent-style-name="Normal">
      <style:paragraph-properties fo:line-height="100%" fo:margin-bottom="0cm"/>
    </style:style>
    <style:style style:name="T18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T181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182" style:family="paragraph" style:parent-style-name="Normal">
      <style:paragraph-properties fo:line-height="100%" fo:margin-bottom="0cm"/>
    </style:style>
    <style:style style:name="T18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183" style:family="paragraph" style:parent-style-name="Normal">
      <style:paragraph-properties fo:line-height="100%" fo:margin-bottom="0cm"/>
    </style:style>
    <style:style style:name="T18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18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185" style:family="paragraph" style:parent-style-name="Normal">
      <style:paragraph-properties fo:line-height="100%" fo:margin-bottom="0cm"/>
    </style:style>
    <style:style style:name="T18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 style:text-underline-style="solid" style:text-underline-color="font-color"/>
    </style:style>
    <style:style style:name="P186" style:family="paragraph" style:parent-style-name="Normal">
      <style:paragraph-properties fo:line-height="100%" fo:margin-bottom="0cm"/>
    </style:style>
    <style:style style:name="T18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187" style:family="paragraph" style:parent-style-name="Normal">
      <style:paragraph-properties fo:line-height="100%" fo:margin-bottom="0cm"/>
    </style:style>
    <style:style style:name="T18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T187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T187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188" style:family="paragraph" style:parent-style-name="Normal">
      <style:paragraph-properties fo:line-height="100%" fo:margin-bottom="0cm"/>
    </style:style>
    <style:style style:name="T18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T188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T188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189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90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91" style:family="paragraph" style:parent-style-name="Normal"/>
    <style:style style:name="T191_1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191_2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191_3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191_4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191_5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191_6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191_7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P192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Table6" style:family="table">
      <style:table-properties table:align="left" style:width="15.903cm" fo:margin-left="0cm"/>
    </style:style>
    <style:style style:name="Column20" style:family="table-column">
      <style:table-column-properties style:column-width="5.3cm"/>
    </style:style>
    <style:style style:name="Column21" style:family="table-column">
      <style:table-column-properties style:column-width="10.603cm"/>
    </style:style>
    <style:style style:name="Row13" style:family="table-row"/>
    <style:style style:name="Cell4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line-height="100%" fo:margin-bottom="0cm"/>
    </style:style>
    <style:style style:name="T19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 fo:font-weight="bold" style:font-weight-asian="bold" style:font-weight-complex="bold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line-height="100%" fo:margin-bottom="0cm"/>
    </style:style>
    <style:style style:name="T19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T19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T19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P195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Table7" style:family="table">
      <style:table-properties table:align="left" style:width="15.903cm" fo:margin-left="0cm"/>
    </style:style>
    <style:style style:name="Column22" style:family="table-column">
      <style:table-column-properties style:column-width="5.3cm"/>
    </style:style>
    <style:style style:name="Column23" style:family="table-column">
      <style:table-column-properties style:column-width="5.3cm"/>
    </style:style>
    <style:style style:name="Column24" style:family="table-column">
      <style:table-column-properties style:column-width="5.302cm"/>
    </style:style>
    <style:style style:name="Row14" style:family="table-row"/>
    <style:style style:name="Cell5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line-height="100%" fo:margin-bottom="0cm"/>
    </style:style>
    <style:style style:name="T19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 fo:font-weight="bold" style:font-weight-asian="bold" style:font-weight-complex="bold"/>
    </style:style>
    <style:style style:name="Cell5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line-height="100%" fo:margin-bottom="0cm"/>
    </style:style>
    <style:style style:name="T19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 fo:font-weight="bold" style:font-weight-asian="bold" style:font-weight-complex="bold"/>
    </style:style>
    <style:style style:name="Cell5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line-height="100%" fo:margin-bottom="0cm"/>
    </style:style>
    <style:style style:name="T19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 fo:font-weight="bold" style:font-weight-asian="bold" style:font-weight-complex="bold"/>
    </style:style>
    <style:style style:name="Row15" style:family="table-row"/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line-height="100%" fo:margin-bottom="0cm"/>
    </style:style>
    <style:style style:name="T19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 fo:font-weight="bold" style:font-weight-asian="bold" style:font-weight-complex="bold"/>
    </style:style>
    <style:style style:name="P200" style:family="paragraph" style:parent-style-name="Normal">
      <style:paragraph-properties fo:line-height="100%" fo:margin-bottom="0cm"/>
    </style:style>
    <style:style style:name="T20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T20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T20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line-height="100%" fo:margin-bottom="0cm"/>
    </style:style>
    <style:style style:name="T20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T201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0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03" style:family="paragraph" style:parent-style-name="Normal">
      <style:paragraph-properties fo:line-height="100%" fo:margin-bottom="0cm"/>
    </style:style>
    <style:style style:name="T20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line-height="100%" fo:margin-bottom="0cm"/>
    </style:style>
    <style:style style:name="T20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Row16" style:family="table-row"/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line-height="100%" fo:margin-bottom="0cm"/>
    </style:style>
    <style:style style:name="T20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 fo:font-weight="bold" style:font-weight-asian="bold" style:font-weight-complex="bold"/>
    </style:style>
    <style:style style:name="P206" style:family="paragraph" style:parent-style-name="Normal">
      <style:paragraph-properties fo:line-height="100%" fo:margin-bottom="0cm"/>
    </style:style>
    <style:style style:name="T20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T20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T20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P20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0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0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1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1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1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1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1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1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1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17" style:family="paragraph" style:parent-style-name="Normal">
      <style:paragraph-properties fo:line-height="100%" fo:padding-bottom="0.035cm" fo:border-bottom="#000000 0.026cm solid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1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19" style:family="paragraph" style:parent-style-name="Normal">
      <style:paragraph-properties fo:line-height="100%" fo:margin-bottom="0cm"/>
    </style:style>
    <style:style style:name="T21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 fo:font-weight="bold" style:font-weight-asian="bold" style:font-weight-complex="bold"/>
    </style:style>
    <style:style style:name="P220" style:family="paragraph" style:parent-style-name="Normal">
      <style:paragraph-properties fo:line-height="100%" fo:margin-bottom="0cm"/>
    </style:style>
    <style:style style:name="T2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line-height="100%" fo:margin-bottom="0cm"/>
    </style:style>
    <style:style style:name="T2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T22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P22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23" style:family="paragraph" style:parent-style-name="Normal">
      <style:paragraph-properties fo:line-height="100%" fo:margin-bottom="0cm"/>
    </style:style>
    <style:style style:name="T22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2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2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2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2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28" style:family="paragraph" style:parent-style-name="Normal">
      <style:paragraph-properties fo:line-height="100%" fo:padding-bottom="0.035cm" fo:border-bottom="#000000 0.026cm solid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29" style:family="paragraph" style:parent-style-name="Normal">
      <style:paragraph-properties fo:line-height="100%" fo:padding-bottom="0.035cm" fo:border-bottom="#000000 0.026cm solid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30" style:family="paragraph" style:parent-style-name="Normal">
      <style:paragraph-properties fo:line-height="100%" fo:padding-bottom="0.035cm" fo:border-bottom="#000000 0.026cm solid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31" style:family="paragraph" style:parent-style-name="Normal">
      <style:paragraph-properties fo:line-height="100%" fo:padding-bottom="0.035cm" fo:border-bottom="#000000 0.026cm solid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32" style:family="paragraph" style:parent-style-name="Normal">
      <style:paragraph-properties fo:line-height="100%" fo:padding-bottom="0.035cm" fo:border-bottom="#000000 0.026cm solid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3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34" style:family="paragraph" style:parent-style-name="Normal">
      <style:paragraph-properties fo:line-height="100%" fo:margin-bottom="0cm"/>
    </style:style>
    <style:style style:name="T23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T234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T234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T234_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3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36" style:family="paragraph" style:parent-style-name="Normal">
      <style:paragraph-properties fo:line-height="100%" fo:margin-bottom="0cm"/>
    </style:style>
    <style:style style:name="T23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fo:line-height="100%" fo:margin-bottom="0cm"/>
    </style:style>
    <style:style style:name="T2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T23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T23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T23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T23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T237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T237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T237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T237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T237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T237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P23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39" style:family="paragraph" style:parent-style-name="Normal">
      <style:paragraph-properties fo:line-height="100%" fo:padding-bottom="0.035cm" fo:border-bottom="#000000 0.026cm solid" fo:margin-bottom="0cm"/>
    </style:style>
    <style:style style:name="T23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40" style:family="paragraph" style:parent-style-name="Normal">
      <style:paragraph-properties fo:line-height="100%" fo:padding-bottom="0.035cm" fo:border-bottom="#000000 0.026cm solid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4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42" style:family="paragraph" style:parent-style-name="Normal">
      <style:paragraph-properties fo:line-height="100%" fo:margin-bottom="0cm"/>
    </style:style>
    <style:style style:name="T24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T242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T242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Row17" style:family="table-row"/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fo:line-height="100%" fo:margin-bottom="0cm"/>
    </style:style>
    <style:style style:name="T24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 fo:font-weight="bold" style:font-weight-asian="bold" style:font-weight-complex="bold"/>
    </style:style>
    <style:style style:name="P244" style:family="paragraph" style:parent-style-name="Normal">
      <style:paragraph-properties fo:line-height="100%" fo:margin-bottom="0cm"/>
    </style:style>
    <style:style style:name="T2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T24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T24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fo:line-height="100%" fo:margin-bottom="0cm"/>
    </style:style>
    <style:style style:name="T24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T245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4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47" style:family="paragraph" style:parent-style-name="Normal">
      <style:paragraph-properties fo:line-height="100%" fo:margin-bottom="0cm"/>
    </style:style>
    <style:style style:name="T24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line-height="100%" fo:margin-bottom="0cm"/>
    </style:style>
    <style:style style:name="T24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P249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250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251" style:family="paragraph" style:parent-style-name="Normal"/>
    <style:style style:name="T251_1" style:family="text">
      <style:text-properties fo:font-size="10pt" style:font-size-asian="10pt" style:font-name-complex="Arial" style:font-size-complex="11pt" fo:language="en" fo:language-asian="en" fo:country-asian="GB" fo:font-weight="bold" style:font-weight-asian="bold" style:font-weight-complex="bold"/>
    </style:style>
    <style:style style:name="T251_2" style:family="text">
      <style:text-properties fo:font-size="10pt" style:font-size-asian="10pt" style:font-name-complex="Arial" style:font-size-complex="11pt" fo:language="en" fo:language-asian="en" fo:country-asian="GB" fo:font-weight="bold" style:font-weight-asian="bold" style:font-weight-complex="bold"/>
    </style:style>
    <style:style style:name="T251_3" style:family="text">
      <style:text-properties fo:font-size="10pt" style:font-size-asian="10pt" style:font-name-complex="Arial" style:font-size-complex="11pt" fo:language="en" fo:language-asian="en" fo:country-asian="GB" fo:font-weight="bold" style:font-weight-asian="bold" style:font-weight-complex="bold"/>
    </style:style>
    <style:style style:name="P252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253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254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254_1" style:family="text">
      <style:text-properties fo:font-style="normal" style:font-style-asian="normal"/>
    </style:style>
    <style:style style:name="T254_2" style:family="text">
      <style:text-properties fo:font-style="normal" style:font-style-asian="normal"/>
    </style:style>
    <style:style style:name="P255" style:family="paragraph" style:parent-style-name="Normal">
      <style:text-properties fo:font-size="11pt" style:font-size-asian="11pt" style:font-size-complex="11pt"/>
    </style:style>
    <style:style style:name="Table8" style:family="table">
      <style:table-properties table:align="left" style:width="16.503cm" fo:margin-left="-0.259cm"/>
    </style:style>
    <style:style style:name="Column25" style:family="table-column">
      <style:table-column-properties style:column-width="3.013cm"/>
    </style:style>
    <style:style style:name="Column26" style:family="table-column">
      <style:table-column-properties style:column-width="1.087cm"/>
    </style:style>
    <style:style style:name="Column27" style:family="table-column">
      <style:table-column-properties style:column-width="1.653cm"/>
    </style:style>
    <style:style style:name="Column28" style:family="table-column">
      <style:table-column-properties style:column-width="5.791cm"/>
    </style:style>
    <style:style style:name="Column29" style:family="table-column">
      <style:table-column-properties style:column-width="4.96cm"/>
    </style:style>
    <style:style style:name="Row18" style:family="table-row">
      <style:table-row-properties style:min-row-height="0.863cm"/>
    </style:style>
    <style:style style:name="Cell6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line-height="100%" fo:margin-bottom="0cm"/>
    </style:style>
    <style:style style:name="T25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line-height="100%" fo:margin-bottom="0cm"/>
    </style:style>
    <style:style style:name="T257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58" style:family="paragraph" style:parent-style-name="Normal">
      <style:paragraph-properties fo:line-height="100%" fo:margin-bottom="0cm"/>
      <style:text-properties fo:font-style="italic" style:font-style-asian="italic" fo:color="#ff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19" style:family="table-row">
      <style:table-row-properties style:min-row-height="0.612cm"/>
    </style:style>
    <style:style style:name="Cell6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fo:line-height="100%" fo:margin-bottom="0cm"/>
    </style:style>
    <style:style style:name="T25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fo:line-height="100%" fo:margin-bottom="0cm"/>
    </style:style>
    <style:style style:name="T26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6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6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fo:line-height="100%" fo:margin-bottom="0cm"/>
    </style:style>
    <style:style style:name="T26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fo:line-height="100%" fo:margin-bottom="0cm"/>
    </style:style>
    <style:style style:name="T26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64" style:family="paragraph" style:parent-style-name="Normal">
      <style:paragraph-properties fo:line-height="100%" fo:margin-bottom="0cm"/>
      <style:text-properties fo:font-style="italic" style:font-style-asian="italic" fo:color="#ff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0" style:family="table-row">
      <style:table-row-properties style:min-row-height="0.609cm"/>
    </style:style>
    <style:style style:name="Cell6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fo:line-height="100%" fo:margin-bottom="0cm"/>
    </style:style>
    <style:style style:name="T265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6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fo:line-height="100%" fo:margin-bottom="0cm"/>
    </style:style>
    <style:style style:name="T26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fo:line-height="100%" fo:margin-bottom="0cm"/>
    </style:style>
    <style:style style:name="T26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6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fo:line-height="100%" fo:margin-bottom="0cm"/>
    </style:style>
    <style:style style:name="T26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7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71" style:family="paragraph" style:parent-style-name="Normal">
      <style:text-properties fo:font-weight="bold" style:font-weight-asian="bold"/>
    </style:style>
    <style:style style:name="Table9" style:family="table">
      <style:table-properties table:align="left" style:width="16.235cm" fo:margin-left="0cm"/>
    </style:style>
    <style:style style:name="Column30" style:family="table-column">
      <style:table-column-properties style:column-width="4.983cm"/>
    </style:style>
    <style:style style:name="Column31" style:family="table-column">
      <style:table-column-properties style:column-width="4.501cm"/>
    </style:style>
    <style:style style:name="Column32" style:family="table-column">
      <style:table-column-properties style:column-width="6.75cm"/>
    </style:style>
    <style:style style:name="Row21" style:family="table-row"/>
    <style:style style:name="Cell73" style:family="table-cell">
      <style:table-cell-properties fo:background-color="#d9e2f3" style:vertical-align="middle" fo:border-top="#000000 0.018cm solid" fo:border-bottom="#000000 0.035cm solid" fo:padding-left="0.19cm" fo:border-left="#000000 0.035cm solid" fo:padding-right="0.19cm" fo:border-right="#000000 0.035cm solid" fo:wrap-option="wrap"/>
    </style:style>
    <style:style style:name="P272" style:family="paragraph" style:parent-style-name="Normal">
      <style:paragraph-properties fo:margin-bottom="0cm"/>
    </style:style>
    <style:style style:name="T27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4" style:family="table-cell">
      <style:table-cell-properties fo:background-color="#d9e2f3" style:vertical-align="middle" fo:border-top="#000000 0.018cm solid" fo:border-bottom="#000000 0.035cm solid" fo:padding-left="0.19cm" fo:border-left="#000000 0.035cm solid" fo:padding-right="0.19cm" fo:border-right="#000000 0.035cm solid" fo:wrap-option="wrap"/>
    </style:style>
    <style:style style:name="P273" style:family="paragraph" style:parent-style-name="Normal">
      <style:paragraph-properties fo:margin-bottom="0cm"/>
    </style:style>
    <style:style style:name="T27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5" style:family="table-cell">
      <style:table-cell-properties fo:background-color="#d9e2f3" style:vertical-align="middle" fo:border-top="#000000 0.018cm solid" fo:border-bottom="#000000 0.035cm solid" fo:padding-left="0.19cm" fo:border-left="#000000 0.035cm solid" fo:padding-right="0.19cm" fo:border-right="#000000 0.035cm solid" fo:wrap-option="wrap"/>
    </style:style>
    <style:style style:name="P274" style:family="paragraph" style:parent-style-name="Normal">
      <style:paragraph-properties fo:margin-bottom="0cm"/>
    </style:style>
    <style:style style:name="T27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2" style:family="table-row"/>
    <style:style style:name="Cell76" style:family="table-cell">
      <style:table-cell-properties style:vertical-align="middle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75" style:family="paragraph" style:parent-style-name="Normal">
      <style:paragraph-properties fo:margin-bottom="0cm"/>
    </style:style>
    <style:style style:name="T27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76" style:family="paragraph" style:parent-style-name="Normal">
      <style:paragraph-properties fo:margin-bottom="0cm"/>
    </style:style>
    <style:style style:name="T27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77" style:family="table-cell">
      <style:table-cell-properties style:vertical-align="middle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77" style:family="paragraph" style:parent-style-name="Normal">
      <style:paragraph-properties fo:margin-bottom="0cm"/>
    </style:style>
    <style:style style:name="T27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7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77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78" style:family="paragraph" style:parent-style-name="Normal">
      <style:paragraph-properties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79" style:family="paragraph" style:parent-style-name="Normal">
      <style:paragraph-properties fo:margin-bottom="0cm"/>
    </style:style>
    <style:style style:name="T27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78" style:family="table-cell">
      <style:table-cell-properties style:vertical-align="middle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80" style:family="paragraph" style:parent-style-name="Normal">
      <style:paragraph-properties fo:margin-bottom="0cm"/>
    </style:style>
    <style:style style:name="T28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8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3" style:family="table-row"/>
    <style:style style:name="Cell79" style:family="table-cell">
      <style:table-cell-properties style:vertical-align="middle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81" style:family="paragraph" style:parent-style-name="Normal">
      <style:paragraph-properties fo:margin-bottom="0cm"/>
    </style:style>
    <style:style style:name="T28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82" style:family="paragraph" style:parent-style-name="Normal">
      <style:paragraph-properties fo:margin-bottom="0cm"/>
    </style:style>
    <style:style style:name="T28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80" style:family="table-cell">
      <style:table-cell-properties style:vertical-align="middle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83" style:family="paragraph" style:parent-style-name="Normal">
      <style:paragraph-properties fo:margin-bottom="0cm"/>
    </style:style>
    <style:style style:name="T28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8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83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84" style:family="paragraph" style:parent-style-name="Normal">
      <style:paragraph-properties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85" style:family="paragraph" style:parent-style-name="Normal">
      <style:paragraph-properties fo:margin-bottom="0cm"/>
    </style:style>
    <style:style style:name="T28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81" style:family="table-cell">
      <style:table-cell-properties style:vertical-align="middle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86" style:family="paragraph" style:parent-style-name="Normal">
      <style:paragraph-properties fo:margin-bottom="0cm"/>
    </style:style>
    <style:style style:name="T28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8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86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86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86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4" style:family="table-row"/>
    <style:style style:name="Cell82" style:family="table-cell">
      <style:table-cell-properties style:vertical-align="middle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87" style:family="paragraph" style:parent-style-name="Normal">
      <style:paragraph-properties fo:margin-bottom="0cm"/>
    </style:style>
    <style:style style:name="T28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88" style:family="paragraph" style:parent-style-name="Normal">
      <style:paragraph-properties fo:margin-bottom="0cm"/>
    </style:style>
    <style:style style:name="T28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89" style:family="paragraph" style:parent-style-name="Normal">
      <style:paragraph-properties fo:margin-bottom="0cm"/>
    </style:style>
    <style:style style:name="T28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83" style:family="table-cell">
      <style:table-cell-properties style:vertical-align="middle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90" style:family="paragraph" style:parent-style-name="Normal">
      <style:paragraph-properties fo:margin-bottom="0cm"/>
    </style:style>
    <style:style style:name="T29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9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90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90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90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90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91" style:family="paragraph" style:parent-style-name="Normal">
      <style:paragraph-properties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92" style:family="paragraph" style:parent-style-name="Normal">
      <style:paragraph-properties fo:margin-bottom="0cm"/>
    </style:style>
    <style:style style:name="T29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93" style:family="paragraph" style:parent-style-name="Normal">
      <style:paragraph-properties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94" style:family="paragraph" style:parent-style-name="Normal">
      <style:paragraph-properties fo:margin-bottom="0cm"/>
    </style:style>
    <style:style style:name="T29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9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9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84" style:family="table-cell">
      <style:table-cell-properties style:vertical-align="middle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95" style:family="paragraph" style:parent-style-name="Normal">
      <style:paragraph-properties fo:margin-bottom="0cm"/>
    </style:style>
    <style:style style:name="T29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96" style:family="paragraph" style:parent-style-name="Normal">
      <style:paragraph-properties fo:margin-bottom="0cm"/>
    </style:style>
    <style:style style:name="T29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97" style:family="paragraph" style:parent-style-name="Normal">
      <style:paragraph-properties fo:margin-bottom="0cm"/>
    </style:style>
    <style:style style:name="T29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9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97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97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98" style:family="paragraph" style:parent-style-name="Normal">
      <style:text-properties fo:font-size="10pt" style:font-size-asian="10pt" style:font-size-complex="10pt"/>
    </style:style>
    <style:style style:name="P299" style:family="paragraph" style:parent-style-name="Normal"/>
    <style:style style:name="T299_1" style:family="text">
      <style:text-properties fo:font-size="10pt" style:font-size-asian="10pt" style:font-size-complex="10pt"/>
    </style:style>
    <style:style style:name="P300" style:family="paragraph" style:parent-style-name="Normal">
      <style:text-properties fo:font-size="10pt" style:font-size-asian="10pt" style:font-size-complex="10pt"/>
    </style:style>
    <style:style style:name="P301" style:family="paragraph" style:parent-style-name="Normal"/>
    <style:style style:name="T301_1" style:family="text">
      <style:text-properties fo:font-size="10pt" style:font-size-asian="10pt" style:font-size-complex="10pt"/>
    </style:style>
    <style:style style:name="T301_2" style:family="text">
      <style:text-properties fo:font-size="10pt" style:font-size-asian="10pt" style:font-size-complex="10pt"/>
    </style:style>
    <style:style style:name="T301_3" style:family="text">
      <style:text-properties fo:font-size="10pt" style:font-size-asian="10pt" style:font-size-complex="10pt"/>
    </style:style>
    <style:style style:name="P302" style:family="paragraph" style:parent-style-name="Normal">
      <style:text-properties fo:font-size="10pt" style:font-size-asian="10pt" style:font-name-complex="Arial" style:font-size-complex="10pt"/>
    </style:style>
    <style:style style:name="P303" style:family="paragraph" style:parent-style-name="Normal"/>
    <style:style style:name="T303_1" style:family="text">
      <style:text-properties fo:font-size="10pt" style:font-size-asian="10pt" style:font-size-complex="10pt"/>
    </style:style>
    <style:style style:name="P304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305" style:family="paragraph" style:parent-style-name="Normal"/>
    <style:style style:name="T305_1" style:family="text">
      <style:text-properties fo:font-size="10pt" style:font-size-asian="10pt" style:font-size-complex="10pt"/>
    </style:style>
    <style:style style:name="P306" style:family="paragraph" style:parent-style-name="Normal">
      <style:text-properties fo:font-size="10pt" style:font-size-asian="10pt" style:font-size-complex="10pt"/>
    </style:style>
    <style:style style:name="P307" style:family="paragraph" style:parent-style-name="Normal"/>
    <style:style style:name="T307_1" style:family="text">
      <style:text-properties fo:font-size="10pt" style:font-size-asian="10pt" style:font-size-complex="10pt"/>
    </style:style>
    <style:style style:name="P308" style:family="paragraph" style:parent-style-name="Normal">
      <style:text-properties fo:font-size="10pt" style:font-size-asian="10pt" style:font-size-complex="10pt"/>
    </style:style>
    <style:style style:name="P309" style:family="paragraph" style:parent-style-name="Normal">
      <style:text-properties fo:font-size="10pt" style:font-size-asian="10pt" style:font-size-complex="10pt"/>
    </style:style>
    <style:style style:name="Table10" style:family="table">
      <style:table-properties table:align="left" style:width="16.503cm" fo:margin-left="0cm"/>
    </style:style>
    <style:style style:name="Column33" style:family="table-column">
      <style:table-column-properties style:column-width="3.064cm"/>
    </style:style>
    <style:style style:name="Column34" style:family="table-column">
      <style:table-column-properties style:column-width="1.062cm"/>
    </style:style>
    <style:style style:name="Column35" style:family="table-column">
      <style:table-column-properties style:column-width="1.692cm"/>
    </style:style>
    <style:style style:name="Column36" style:family="table-column">
      <style:table-column-properties style:column-width="5.749cm"/>
    </style:style>
    <style:style style:name="Column37" style:family="table-column">
      <style:table-column-properties style:column-width="4.937cm"/>
    </style:style>
    <style:style style:name="Row25" style:family="table-row">
      <style:table-row-properties style:min-row-height="0.863cm"/>
    </style:style>
    <style:style style:name="Cell85" style:family="table-cell">
      <style:table-cell-properties fo:background-color="#d9e2f3" style:vertical-align="middle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10" style:family="paragraph" style:parent-style-name="Normal">
      <style:paragraph-properties fo:line-height="100%" fo:margin-bottom="0cm"/>
    </style:style>
    <style:style style:name="T310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6" style:family="table-cell">
      <style:table-cell-properties fo:background-color="#ffffff" style:vertical-align="middle" fo:border-top="#000000 0.035cm solid" fo:border-bottom="#000000 0.035cm solid" fo:padding-left="0.19cm" fo:padding-right="0.19cm" fo:border-right="#000000 0.035cm solid" fo:wrap-option="wrap"/>
    </style:style>
    <style:style style:name="P311" style:family="paragraph" style:parent-style-name="Normal">
      <style:paragraph-properties fo:line-height="100%" fo:margin-bottom="0cm"/>
    </style:style>
    <style:style style:name="T311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26" style:family="table-row">
      <style:table-row-properties style:min-row-height="0.612cm"/>
    </style:style>
    <style:style style:name="Cell87" style:family="table-cell">
      <style:table-cell-properties fo:background-color="#d9e2f3" style:vertical-align="middle" fo:border-bottom="#000000 0.035cm solid" fo:padding-left="0.19cm" fo:border-left="#000000 0.035cm solid" fo:padding-right="0.19cm" fo:border-right="#000000 0.035cm solid" fo:wrap-option="wrap"/>
    </style:style>
    <style:style style:name="P312" style:family="paragraph" style:parent-style-name="Normal">
      <style:paragraph-properties fo:line-height="100%" fo:margin-bottom="0cm"/>
    </style:style>
    <style:style style:name="T312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88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313" style:family="paragraph" style:parent-style-name="Normal">
      <style:paragraph-properties fo:line-height="100%" fo:margin-bottom="0cm"/>
    </style:style>
    <style:style style:name="T31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89" style:family="table-cell">
      <style:table-cell-properties fo:background-color="#d9e2f3" style:vertical-align="middle" fo:border-bottom="#000000 0.035cm solid" fo:padding-left="0.19cm" fo:padding-right="0.19cm" fo:border-right="#000000 0.035cm solid" fo:wrap-option="wrap"/>
    </style:style>
    <style:style style:name="P314" style:family="paragraph" style:parent-style-name="Normal">
      <style:paragraph-properties fo:line-height="100%" fo:margin-bottom="0cm"/>
    </style:style>
    <style:style style:name="T314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90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315" style:family="paragraph" style:parent-style-name="Normal">
      <style:paragraph-properties fo:line-height="100%" fo:margin-bottom="0cm"/>
    </style:style>
    <style:style style:name="T31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27" style:family="table-row">
      <style:table-row-properties style:min-row-height="0.609cm"/>
    </style:style>
    <style:style style:name="Cell91" style:family="table-cell">
      <style:table-cell-properties fo:background-color="#d9e2f3" style:vertical-align="middle" fo:border-bottom="#000000 0.035cm solid" fo:padding-left="0.19cm" fo:border-left="#000000 0.035cm solid" fo:padding-right="0.19cm" fo:border-right="#000000 0.035cm solid" fo:wrap-option="wrap"/>
    </style:style>
    <style:style style:name="P316" style:family="paragraph" style:parent-style-name="Normal">
      <style:paragraph-properties fo:line-height="100%" fo:margin-bottom="0cm"/>
    </style:style>
    <style:style style:name="T316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92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317" style:family="paragraph" style:parent-style-name="Normal">
      <style:paragraph-properties fo:line-height="100%" fo:margin-bottom="0cm"/>
    </style:style>
    <style:style style:name="T31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1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17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93" style:family="table-cell">
      <style:table-cell-properties fo:background-color="#d9e2f3" style:vertical-align="middle" fo:border-bottom="#000000 0.035cm solid" fo:padding-left="0.19cm" fo:padding-right="0.19cm" fo:border-right="#000000 0.035cm solid" fo:wrap-option="wrap"/>
    </style:style>
    <style:style style:name="P318" style:family="paragraph" style:parent-style-name="Normal">
      <style:paragraph-properties fo:line-height="100%" fo:margin-bottom="0cm"/>
    </style:style>
    <style:style style:name="T318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94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319" style:family="paragraph" style:parent-style-name="Normal">
      <style:paragraph-properties fo:line-height="100%" fo:margin-bottom="0cm"/>
    </style:style>
    <style:style style:name="T31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20" style:family="paragraph" style:parent-style-name="Normal"/>
    <style:style style:name="T320_1" style:family="text">
      <style:text-properties fo:font-size="11pt" style:font-size-asian="11pt" style:font-size-complex="11pt"/>
    </style:style>
    <style:style style:name="Table11" style:family="table">
      <style:table-properties table:align="left" style:width="16.494cm" fo:margin-left="0cm"/>
    </style:style>
    <style:style style:name="Column38" style:family="table-column">
      <style:table-column-properties style:column-width="3.983cm"/>
    </style:style>
    <style:style style:name="Column39" style:family="table-column">
      <style:table-column-properties style:column-width="5.251cm"/>
    </style:style>
    <style:style style:name="Column40" style:family="table-column">
      <style:table-column-properties style:column-width="7.26cm"/>
    </style:style>
    <style:style style:name="Row28" style:family="table-row">
      <style:table-row-properties style:min-row-height="0.482cm"/>
    </style:style>
    <style:style style:name="Cell95" style:family="table-cell">
      <style:table-cell-properties fo:background-color="#d9e2f3" style:vertical-align="middle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21" style:family="paragraph" style:parent-style-name="Normal">
      <style:paragraph-properties fo:line-height="100%" fo:margin-bottom="0cm"/>
    </style:style>
    <style:style style:name="T321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6" style:family="table-cell">
      <style:table-cell-properties fo:background-color="#d9e2f3" style:vertical-align="middle" fo:border-top="#000000 0.035cm solid" fo:border-bottom="#000000 0.035cm solid" fo:padding-left="0.19cm" fo:padding-right="0.19cm" fo:border-right="#000000 0.035cm solid" fo:wrap-option="wrap"/>
    </style:style>
    <style:style style:name="P322" style:family="paragraph" style:parent-style-name="Normal">
      <style:paragraph-properties fo:line-height="100%" fo:margin-bottom="0cm"/>
    </style:style>
    <style:style style:name="T322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7" style:family="table-cell">
      <style:table-cell-properties fo:background-color="#d9e2f3" style:vertical-align="middle" fo:border-top="#000000 0.035cm solid" fo:border-bottom="#000000 0.035cm solid" fo:padding-left="0.19cm" fo:padding-right="0.19cm" fo:border-right="#000000 0.035cm solid" fo:wrap-option="wrap"/>
    </style:style>
    <style:style style:name="P323" style:family="paragraph" style:parent-style-name="Normal">
      <style:paragraph-properties fo:line-height="100%" fo:margin-bottom="0cm"/>
    </style:style>
    <style:style style:name="T323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29" style:family="table-row"/>
    <style:style style:name="Cell98" style:family="table-cell">
      <style:table-cell-properties style:vertical-align="middle" fo:border-bottom="#000000 0.035cm solid" fo:padding-left="0.19cm" fo:border-left="#000000 0.035cm solid" fo:padding-right="0.19cm" fo:border-right="#000000 0.035cm solid" fo:wrap-option="wrap"/>
    </style:style>
    <style:style style:name="P324" style:family="paragraph" style:parent-style-name="Normal">
      <style:paragraph-properties fo:line-height="100%" fo:margin-bottom="0cm"/>
    </style:style>
    <style:style style:name="T32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2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2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99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325" style:family="paragraph" style:parent-style-name="Normal">
      <style:paragraph-properties fo:line-height="100%" fo:margin-bottom="0cm"/>
    </style:style>
    <style:style style:name="T32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2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25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2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27" style:family="paragraph" style:parent-style-name="Normal">
      <style:paragraph-properties fo:line-height="100%" fo:margin-bottom="0cm"/>
    </style:style>
    <style:style style:name="T32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00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328" style:family="paragraph" style:parent-style-name="Normal">
      <style:paragraph-properties fo:line-height="100%" fo:margin-bottom="0cm"/>
    </style:style>
    <style:style style:name="T32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30" style:family="table-row"/>
    <style:style style:name="Cell101" style:family="table-cell">
      <style:table-cell-properties style:vertical-align="middle" fo:border-bottom="#000000 0.035cm solid" fo:padding-left="0.19cm" fo:border-left="#000000 0.035cm solid" fo:padding-right="0.19cm" fo:border-right="#000000 0.035cm solid" fo:wrap-option="wrap"/>
    </style:style>
    <style:style style:name="P329" style:family="paragraph" style:parent-style-name="Normal">
      <style:paragraph-properties fo:line-height="100%" fo:margin-bottom="0cm"/>
    </style:style>
    <style:style style:name="T32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2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2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02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330" style:family="paragraph" style:parent-style-name="Normal">
      <style:paragraph-properties fo:line-height="100%" fo:margin-bottom="0cm"/>
    </style:style>
    <style:style style:name="T33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3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3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32" style:family="paragraph" style:parent-style-name="Normal">
      <style:paragraph-properties fo:line-height="100%" fo:margin-bottom="0cm"/>
    </style:style>
    <style:style style:name="T33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3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3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34" style:family="paragraph" style:parent-style-name="Normal">
      <style:paragraph-properties fo:line-height="100%" fo:margin-bottom="0cm"/>
    </style:style>
    <style:style style:name="T33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3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3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03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335" style:family="paragraph" style:parent-style-name="Normal">
      <style:paragraph-properties fo:line-height="100%" fo:margin-bottom="0cm"/>
    </style:style>
    <style:style style:name="T33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36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337" style:family="paragraph" style:parent-style-name="Normal"/>
    <style:style style:name="T337_1" style:family="text">
      <style:text-properties fo:font-size="10pt" style:font-size-asian="10pt" style:font-size-complex="10pt"/>
    </style:style>
    <style:style style:name="T337_2" style:family="text">
      <style:text-properties fo:font-size="10pt" style:font-size-asian="10pt" style:font-size-complex="10pt"/>
    </style:style>
    <style:style style:name="T337_3" style:family="text">
      <style:text-properties fo:font-size="10pt" style:font-size-asian="10pt" style:font-size-complex="10pt"/>
    </style:style>
    <style:style style:name="T337_4" style:family="text">
      <style:text-properties fo:font-size="10pt" style:font-size-asian="10pt" style:font-size-complex="10pt"/>
    </style:style>
    <style:style style:name="T337_5" style:family="text">
      <style:text-properties fo:font-size="10pt" style:font-size-asian="10pt" style:font-size-complex="10pt"/>
    </style:style>
    <style:style style:name="P338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339" style:family="paragraph" style:parent-style-name="Normal">
      <style:paragraph-properties fo:text-align="justify"/>
    </style:style>
    <style:style style:name="T339_1" style:family="text">
      <style:text-properties fo:font-size="10pt" style:font-size-asian="10pt" style:font-size-complex="10pt"/>
    </style:style>
    <style:style style:name="P340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341" style:family="paragraph" style:parent-style-name="Normal"/>
    <style:style style:name="T341_1" style:family="text">
      <style:text-properties fo:font-size="10pt" style:font-size-asian="10pt" style:font-size-complex="10pt"/>
    </style:style>
    <style:style style:name="T341_2" style:family="text">
      <style:text-properties fo:font-size="10pt" style:font-size-asian="10pt" style:font-size-complex="10pt"/>
    </style:style>
    <style:style style:name="T341_3" style:family="text">
      <style:text-properties fo:font-size="10pt" style:font-size-asian="10pt" style:font-size-complex="10pt"/>
    </style:style>
    <style:style style:name="T341_4" style:family="text">
      <style:text-properties fo:font-size="10pt" style:font-size-asian="10pt" style:font-size-complex="10pt"/>
    </style:style>
    <style:style style:name="T341_5" style:family="text">
      <style:text-properties fo:font-size="10pt" style:font-size-asian="10pt" style:font-size-complex="10pt"/>
    </style:style>
    <style:style style:name="T341_6" style:family="text">
      <style:text-properties fo:font-size="10pt" style:font-size-asian="10pt" style:font-size-complex="10pt"/>
    </style:style>
    <style:style style:name="T341_7" style:family="text">
      <style:text-properties fo:font-size="10pt" style:font-size-asian="10pt" style:font-size-complex="10pt"/>
    </style:style>
    <style:style style:name="P342" style:family="paragraph" style:parent-style-name="Normal">
      <style:text-properties fo:font-size="10pt" style:font-size-asian="10pt" style:font-size-complex="10pt"/>
    </style:style>
    <style:style style:name="P343" style:family="paragraph" style:parent-style-name="Normal"/>
    <style:style style:name="T343_1" style:family="text">
      <style:text-properties fo:font-size="10pt" style:font-size-asian="10pt" style:font-size-complex="10pt"/>
    </style:style>
    <style:style style:name="P344" style:family="paragraph" style:parent-style-name="Normal">
      <style:text-properties fo:font-size="10pt" style:font-size-asian="10pt" style:font-size-complex="10pt"/>
    </style:style>
    <style:style style:name="P345" style:family="paragraph" style:parent-style-name="Normal"/>
    <style:style style:name="T345_1" style:family="text">
      <style:text-properties fo:font-size="10pt" style:font-size-asian="10pt" style:font-size-complex="10pt"/>
    </style:style>
    <style:style style:name="P346" style:family="paragraph" style:parent-style-name="Normal">
      <style:text-properties fo:font-size="10pt" style:font-size-asian="10pt" style:font-size-complex="10pt"/>
    </style:style>
    <style:style style:name="P347" style:family="paragraph" style:parent-style-name="Normal"/>
    <style:style style:name="T347_1" style:family="text">
      <style:text-properties fo:font-size="10pt" style:font-size-asian="10pt" style:font-size-complex="10pt"/>
    </style:style>
    <style:style style:name="T347_2" style:family="text">
      <style:text-properties fo:font-size="10pt" style:font-size-asian="10pt" style:font-size-complex="10pt"/>
    </style:style>
    <style:style style:name="T347_3" style:family="text">
      <style:text-properties fo:font-size="10pt" style:font-size-asian="10pt" style:font-size-complex="10pt"/>
    </style:style>
    <style:style style:name="P348" style:family="paragraph" style:parent-style-name="Normal">
      <style:text-properties fo:font-size="10pt" style:font-size-asian="10pt" style:font-size-complex="10pt"/>
    </style:style>
    <style:style style:name="Table12" style:family="table">
      <style:table-properties table:align="left" style:width="16.503cm" fo:margin-left="0cm"/>
    </style:style>
    <style:style style:name="Column41" style:family="table-column">
      <style:table-column-properties style:column-width="3.062cm"/>
    </style:style>
    <style:style style:name="Column42" style:family="table-column">
      <style:table-column-properties style:column-width="1.062cm"/>
    </style:style>
    <style:style style:name="Column43" style:family="table-column">
      <style:table-column-properties style:column-width="1.692cm"/>
    </style:style>
    <style:style style:name="Column44" style:family="table-column">
      <style:table-column-properties style:column-width="5.747cm"/>
    </style:style>
    <style:style style:name="Column45" style:family="table-column">
      <style:table-column-properties style:column-width="4.941cm"/>
    </style:style>
    <style:style style:name="Row31" style:family="table-row">
      <style:table-row-properties style:min-row-height="0.863cm"/>
    </style:style>
    <style:style style:name="Cell104" style:family="table-cell">
      <style:table-cell-properties fo:background-color="#d9e2f3" style:vertical-align="middle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49" style:family="paragraph" style:parent-style-name="Normal">
      <style:paragraph-properties fo:line-height="100%" fo:margin-bottom="0cm"/>
    </style:style>
    <style:style style:name="T349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05" style:family="table-cell">
      <style:table-cell-properties fo:background-color="#ffffff" style:vertical-align="middle" fo:border-top="#000000 0.035cm solid" fo:border-bottom="#000000 0.035cm solid" fo:padding-left="0.19cm" fo:padding-right="0.19cm" fo:border-right="#000000 0.035cm solid" fo:wrap-option="wrap"/>
    </style:style>
    <style:style style:name="P350" style:family="paragraph" style:parent-style-name="Normal">
      <style:paragraph-properties fo:line-height="100%" fo:margin-bottom="0cm"/>
    </style:style>
    <style:style style:name="T350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32" style:family="table-row">
      <style:table-row-properties style:min-row-height="0.612cm"/>
    </style:style>
    <style:style style:name="Cell106" style:family="table-cell">
      <style:table-cell-properties fo:background-color="#d9e2f3" style:vertical-align="middle" fo:border-bottom="#000000 0.035cm solid" fo:padding-left="0.19cm" fo:border-left="#000000 0.035cm solid" fo:padding-right="0.19cm" fo:border-right="#000000 0.035cm solid" fo:wrap-option="wrap"/>
    </style:style>
    <style:style style:name="P351" style:family="paragraph" style:parent-style-name="Normal">
      <style:paragraph-properties fo:line-height="100%" fo:margin-bottom="0cm"/>
    </style:style>
    <style:style style:name="T351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07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352" style:family="paragraph" style:parent-style-name="Normal">
      <style:paragraph-properties fo:line-height="100%" fo:margin-bottom="0cm"/>
    </style:style>
    <style:style style:name="T35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08" style:family="table-cell">
      <style:table-cell-properties fo:background-color="#d9e2f3" style:vertical-align="middle" fo:border-bottom="#000000 0.035cm solid" fo:padding-left="0.19cm" fo:padding-right="0.19cm" fo:border-right="#000000 0.035cm solid" fo:wrap-option="wrap"/>
    </style:style>
    <style:style style:name="P353" style:family="paragraph" style:parent-style-name="Normal">
      <style:paragraph-properties fo:line-height="100%" fo:margin-bottom="0cm"/>
    </style:style>
    <style:style style:name="T353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09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354" style:family="paragraph" style:parent-style-name="Normal">
      <style:paragraph-properties fo:line-height="100%" fo:margin-bottom="0cm"/>
    </style:style>
    <style:style style:name="T35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33" style:family="table-row">
      <style:table-row-properties style:min-row-height="0.609cm"/>
    </style:style>
    <style:style style:name="Cell110" style:family="table-cell">
      <style:table-cell-properties fo:background-color="#d9e2f3" style:vertical-align="middle" fo:border-bottom="#000000 0.035cm solid" fo:padding-left="0.19cm" fo:border-left="#000000 0.035cm solid" fo:padding-right="0.19cm" fo:border-right="#000000 0.035cm solid" fo:wrap-option="wrap"/>
    </style:style>
    <style:style style:name="P355" style:family="paragraph" style:parent-style-name="Normal">
      <style:paragraph-properties fo:line-height="100%" fo:margin-bottom="0cm"/>
    </style:style>
    <style:style style:name="T355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11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356" style:family="paragraph" style:parent-style-name="Normal">
      <style:paragraph-properties fo:line-height="100%" fo:margin-bottom="0cm"/>
    </style:style>
    <style:style style:name="T35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12" style:family="table-cell">
      <style:table-cell-properties fo:background-color="#d9e2f3" style:vertical-align="middle" fo:border-bottom="#000000 0.035cm solid" fo:padding-left="0.19cm" fo:padding-right="0.19cm" fo:border-right="#000000 0.035cm solid" fo:wrap-option="wrap"/>
    </style:style>
    <style:style style:name="P357" style:family="paragraph" style:parent-style-name="Normal">
      <style:paragraph-properties fo:line-height="100%" fo:margin-bottom="0cm"/>
    </style:style>
    <style:style style:name="T357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13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358" style:family="paragraph" style:parent-style-name="Normal">
      <style:paragraph-properties fo:line-height="100%" fo:margin-bottom="0cm"/>
    </style:style>
    <style:style style:name="T35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59" style:family="paragraph" style:parent-style-name="Normal"/>
    <style:style style:name="T359_1" style:family="text">
      <style:text-properties fo:font-size="11pt" style:font-size-asian="11pt" style:font-size-complex="11pt"/>
    </style:style>
    <style:style style:name="Table13" style:family="table">
      <style:table-properties table:align="left" style:width="16.494cm" fo:margin-left="0cm"/>
    </style:style>
    <style:style style:name="Column46" style:family="table-column">
      <style:table-column-properties style:column-width="4.233cm"/>
    </style:style>
    <style:style style:name="Column47" style:family="table-column">
      <style:table-column-properties style:column-width="5.251cm"/>
    </style:style>
    <style:style style:name="Column48" style:family="table-column">
      <style:table-column-properties style:column-width="7.01cm"/>
    </style:style>
    <style:style style:name="Row34" style:family="table-row">
      <style:table-row-properties style:min-row-height="0.482cm"/>
    </style:style>
    <style:style style:name="Cell114" style:family="table-cell">
      <style:table-cell-properties fo:background-color="#d9e2f3" style:vertical-align="middle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60" style:family="paragraph" style:parent-style-name="Normal">
      <style:paragraph-properties fo:line-height="100%" fo:margin-bottom="0cm"/>
    </style:style>
    <style:style style:name="T360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15" style:family="table-cell">
      <style:table-cell-properties fo:background-color="#d9e2f3" style:vertical-align="middle" fo:border-top="#000000 0.035cm solid" fo:border-bottom="#000000 0.035cm solid" fo:padding-left="0.19cm" fo:padding-right="0.19cm" fo:border-right="#000000 0.035cm solid" fo:wrap-option="wrap"/>
    </style:style>
    <style:style style:name="P361" style:family="paragraph" style:parent-style-name="Normal">
      <style:paragraph-properties fo:line-height="100%" fo:margin-bottom="0cm"/>
    </style:style>
    <style:style style:name="T361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16" style:family="table-cell">
      <style:table-cell-properties fo:background-color="#d9e2f3" style:vertical-align="middle" fo:border-top="#000000 0.035cm solid" fo:border-bottom="#000000 0.035cm solid" fo:padding-left="0.19cm" fo:padding-right="0.19cm" fo:border-right="#000000 0.035cm solid" fo:wrap-option="wrap"/>
    </style:style>
    <style:style style:name="P362" style:family="paragraph" style:parent-style-name="Normal">
      <style:paragraph-properties fo:line-height="100%" fo:margin-bottom="0cm"/>
    </style:style>
    <style:style style:name="T362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35" style:family="table-row"/>
    <style:style style:name="Cell117" style:family="table-cell">
      <style:table-cell-properties style:vertical-align="middle" fo:border-bottom="#000000 0.035cm solid" fo:padding-left="0.19cm" fo:border-left="#000000 0.035cm solid" fo:padding-right="0.19cm" fo:border-right="#000000 0.035cm solid" fo:wrap-option="wrap"/>
    </style:style>
    <style:style style:name="P363" style:family="paragraph" style:parent-style-name="Normal">
      <style:paragraph-properties fo:line-height="100%" fo:margin-bottom="0cm"/>
    </style:style>
    <style:style style:name="T36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364" style:family="paragraph" style:parent-style-name="Normal">
      <style:paragraph-properties fo:line-height="100%" fo:margin-bottom="0cm"/>
    </style:style>
    <style:style style:name="T36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6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6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18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365" style:family="paragraph" style:parent-style-name="Normal">
      <style:paragraph-properties fo:line-height="100%" fo:margin-bottom="0cm"/>
    </style:style>
    <style:style style:name="T36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6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65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6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67" style:family="paragraph" style:parent-style-name="Normal">
      <style:paragraph-properties fo:line-height="100%" fo:margin-bottom="0cm"/>
    </style:style>
    <style:style style:name="T36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6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69" style:family="paragraph" style:parent-style-name="Normal">
      <style:paragraph-properties fo:line-height="100%" fo:margin-bottom="0cm"/>
    </style:style>
    <style:style style:name="T36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6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6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19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370" style:family="paragraph" style:parent-style-name="Normal">
      <style:paragraph-properties fo:line-height="100%" fo:margin-bottom="0cm"/>
    </style:style>
    <style:style style:name="T37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36" style:family="table-row"/>
    <style:style style:name="Cell120" style:family="table-cell">
      <style:table-cell-properties style:vertical-align="middle" fo:border-bottom="#000000 0.035cm solid" fo:padding-left="0.19cm" fo:border-left="#000000 0.035cm solid" fo:padding-right="0.19cm" fo:border-right="#000000 0.035cm solid" fo:wrap-option="wrap"/>
    </style:style>
    <style:style style:name="P371" style:family="paragraph" style:parent-style-name="Normal">
      <style:paragraph-properties fo:line-height="100%" fo:margin-bottom="0cm"/>
    </style:style>
    <style:style style:name="T37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372" style:family="paragraph" style:parent-style-name="Normal">
      <style:paragraph-properties fo:line-height="100%" fo:margin-bottom="0cm"/>
    </style:style>
    <style:style style:name="T37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21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373" style:family="paragraph" style:parent-style-name="Normal">
      <style:paragraph-properties fo:line-height="100%" fo:margin-bottom="0cm"/>
    </style:style>
    <style:style style:name="T37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7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7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75" style:family="paragraph" style:parent-style-name="Normal">
      <style:paragraph-properties fo:line-height="100%" fo:margin-bottom="0cm"/>
    </style:style>
    <style:style style:name="T37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7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77" style:family="paragraph" style:parent-style-name="Normal">
      <style:paragraph-properties fo:line-height="100%" fo:margin-bottom="0cm"/>
    </style:style>
    <style:style style:name="T37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7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77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22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378" style:family="paragraph" style:parent-style-name="Normal">
      <style:paragraph-properties fo:line-height="100%" fo:margin-bottom="0cm"/>
    </style:style>
    <style:style style:name="T37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79" style:family="paragraph" style:parent-style-name="Normal">
      <style:text-properties fo:font-size="10pt" style:font-size-asian="10pt" style:font-size-complex="10pt"/>
    </style:style>
    <style:style style:name="P380" style:family="paragraph" style:parent-style-name="Normal"/>
    <style:style style:name="T380_1" style:family="text">
      <style:text-properties fo:font-size="10pt" style:font-size-asian="10pt" style:font-size-complex="10pt"/>
    </style:style>
    <style:style style:name="T380_2" style:family="text">
      <style:text-properties fo:font-size="10pt" style:font-size-asian="10pt" style:font-size-complex="10pt"/>
    </style:style>
    <style:style style:name="T380_3" style:family="text">
      <style:text-properties fo:font-size="10pt" style:font-size-asian="10pt" style:font-size-complex="10pt"/>
    </style:style>
    <style:style style:name="P381" style:family="paragraph" style:parent-style-name="Normal">
      <style:text-properties fo:font-size="10pt" style:font-size-asian="10pt" style:font-size-complex="10pt"/>
    </style:style>
    <style:style style:name="P382" style:family="paragraph" style:parent-style-name="Normal"/>
    <style:style style:name="T382_1" style:family="text">
      <style:text-properties fo:font-size="10pt" style:font-size-asian="10pt" style:font-size-complex="10pt"/>
    </style:style>
    <style:style style:name="P383" style:family="paragraph" style:parent-style-name="Normal">
      <style:text-properties fo:font-size="10pt" style:font-size-asian="10pt" style:font-size-complex="10pt"/>
    </style:style>
    <style:style style:name="P384" style:family="paragraph" style:parent-style-name="Normal"/>
    <style:style style:name="T384_1" style:family="text">
      <style:text-properties fo:font-size="10pt" style:font-size-asian="10pt" style:font-size-complex="10pt"/>
    </style:style>
    <style:style style:name="P385" style:family="paragraph" style:parent-style-name="Normal">
      <style:text-properties fo:font-size="10pt" style:font-size-asian="10pt" style:font-size-complex="10pt"/>
    </style:style>
    <style:style style:name="P386" style:family="paragraph" style:parent-style-name="Normal"/>
    <style:style style:name="T386_1" style:family="text">
      <style:text-properties fo:font-size="10pt" style:font-size-asian="10pt" style:font-size-complex="10pt"/>
    </style:style>
    <style:style style:name="P387" style:family="paragraph" style:parent-style-name="Normal">
      <style:text-properties fo:font-size="10pt" style:font-size-asian="10pt" style:font-size-complex="10pt"/>
    </style:style>
    <style:style style:name="P388" style:family="paragraph" style:parent-style-name="Normal"/>
    <style:style style:name="T388_1" style:family="text">
      <style:text-properties fo:font-size="10pt" style:font-size-asian="10pt" style:font-size-complex="10pt"/>
    </style:style>
    <style:style style:name="T388_2" style:family="text">
      <style:text-properties fo:font-size="10pt" style:font-size-asian="10pt" style:font-size-complex="10pt"/>
    </style:style>
    <style:style style:name="T388_3" style:family="text">
      <style:text-properties fo:font-size="10pt" style:font-size-asian="10pt" style:font-size-complex="10pt"/>
    </style:style>
    <style:style style:name="P389" style:family="paragraph" style:parent-style-name="Normal">
      <style:text-properties fo:font-size="10pt" style:font-size-asian="10pt" style:font-size-complex="10pt"/>
    </style:style>
    <style:style style:name="P390" style:family="paragraph" style:parent-style-name="Normal">
      <style:text-properties fo:font-size="10pt" style:font-size-asian="10pt" style:font-name-complex="Arial" style:font-size-complex="11pt" fo:language="en" fo:language-asian="en" fo:country-asian="GB" fo:font-weight="bold" style:font-weight-asian="bold" style:font-weight-complex="bold"/>
    </style:style>
    <style:style style:name="P391" style:family="paragraph" style:parent-style-name="Normal"/>
    <style:style style:name="T391_1" style:family="text">
      <style:text-properties fo:font-size="10pt" style:font-size-asian="10pt" style:font-name-complex="Arial" style:font-size-complex="11pt" fo:language="en" fo:language-asian="en" fo:country-asian="GB" fo:font-weight="bold" style:font-weight-asian="bold" style:font-weight-complex="bold"/>
    </style:style>
    <style:style style:name="T391_2" style:family="text">
      <style:text-properties fo:font-size="10pt" style:font-size-asian="10pt" style:font-name-complex="Arial" style:font-size-complex="11pt" fo:language="en" fo:language-asian="en" fo:country-asian="GB" fo:font-weight="bold" style:font-weight-asian="bold" style:font-weight-complex="bold"/>
    </style:style>
    <style:style style:name="P392" style:family="paragraph" style:parent-style-name="Normal"/>
    <style:style style:name="T392_1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392_2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392_3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392_4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392_5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392_6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P393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394" style:family="paragraph" style:parent-style-name="Normal"/>
    <style:style style:name="T394_1" style:family="text">
      <style:text-properties fo:font-size="10pt" style:font-size-asian="10pt" style:font-size-complex="10pt"/>
    </style:style>
    <style:style style:name="T394_2" style:family="text">
      <style:text-properties fo:font-size="10pt" style:font-size-asian="10pt" style:font-size-complex="10pt"/>
    </style:style>
    <style:style style:name="T394_3" style:family="text">
      <style:text-properties fo:font-size="10pt" style:font-size-asian="10pt" style:font-size-complex="10pt"/>
    </style:style>
    <style:style style:name="P395" style:family="paragraph" style:parent-style-name="Normal">
      <style:text-properties fo:font-size="10pt" style:font-size-asian="10pt" style:font-name-complex="Arial" style:font-size-complex="11pt" fo:language-asian="en" fo:country-asian="GB"/>
    </style:style>
    <style:style style:name="P396" style:family="paragraph" style:parent-style-name="Normal"/>
    <style:style style:name="T396_1" style:family="text">
      <style:text-properties fo:font-size="10pt" style:font-size-asian="10pt" style:font-size-complex="10pt"/>
    </style:style>
    <style:style style:name="P397" style:family="paragraph" style:parent-style-name="Normal">
      <style:text-properties fo:font-size="10pt" style:font-size-asian="10pt" style:font-name-complex="Arial" style:font-size-complex="11pt"/>
    </style:style>
    <style:style style:name="P398" style:family="paragraph" style:parent-style-name="Normal"/>
    <style:style style:name="T398_1" style:family="text">
      <style:text-properties fo:font-size="10pt" style:font-size-asian="10pt" style:font-size-complex="10pt"/>
    </style:style>
    <style:style style:name="T398_2" style:family="text">
      <style:text-properties fo:font-size="10pt" style:font-size-asian="10pt" style:font-size-complex="10pt"/>
    </style:style>
    <style:style style:name="T398_3" style:family="text">
      <style:text-properties fo:font-size="10pt" style:font-size-asian="10pt" style:font-size-complex="10pt"/>
    </style:style>
    <style:style style:name="T398_4" style:family="text">
      <style:text-properties fo:font-size="10pt" style:font-size-asian="10pt" style:font-size-complex="10pt"/>
    </style:style>
    <style:style style:name="T398_5" style:family="text">
      <style:text-properties fo:font-size="10pt" style:font-size-asian="10pt" style:font-size-complex="10pt"/>
    </style:style>
    <style:style style:name="T398_6" style:family="text">
      <style:text-properties fo:font-size="10pt" style:font-size-asian="10pt" style:font-size-complex="10pt"/>
    </style:style>
    <style:style style:name="P399" style:family="paragraph" style:parent-style-name="Normal">
      <style:text-properties fo:font-size="10pt" style:font-size-asian="10pt" style:font-name-complex="Arial" style:font-size-complex="11pt"/>
    </style:style>
    <style:style style:name="Table14" style:family="table">
      <style:table-properties table:align="left" style:width="15.903cm" fo:margin-left="0cm"/>
    </style:style>
    <style:style style:name="Column49" style:family="table-column">
      <style:table-column-properties style:column-width="3.976cm"/>
    </style:style>
    <style:style style:name="Column50" style:family="table-column">
      <style:table-column-properties style:column-width="2.768cm"/>
    </style:style>
    <style:style style:name="Column51" style:family="table-column">
      <style:table-column-properties style:column-width="2.499cm"/>
    </style:style>
    <style:style style:name="Column52" style:family="table-column">
      <style:table-column-properties style:column-width="6.66cm"/>
    </style:style>
    <style:style style:name="Row37" style:family="table-row"/>
    <style:style style:name="Cell123" style:family="table-cell">
      <style:table-cell-properties fo:background-color="#5b9bd5" style:vertical-align="top" fo:border-top="#5b9bd5 0.018cm solid" fo:border-bottom="#5b9bd5 0.018cm solid" fo:padding-left="0.19cm" fo:border-left="#5b9bd5 0.018cm solid" fo:padding-right="0.19cm" fo:wrap-option="wrap"/>
    </style:style>
    <style:style style:name="P400" style:family="paragraph" style:parent-style-name="Normal">
      <style:paragraph-properties fo:line-height="100%" fo:margin-bottom="0cm"/>
    </style:style>
    <style:style style:name="T400_1" style:family="text"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24" style:family="table-cell">
      <style:table-cell-properties fo:background-color="#5b9bd5" style:vertical-align="top" fo:border-top="#5b9bd5 0.018cm solid" fo:border-bottom="#5b9bd5 0.018cm solid" fo:padding-left="0.19cm" fo:padding-right="0.19cm" fo:wrap-option="wrap"/>
    </style:style>
    <style:style style:name="P401" style:family="paragraph" style:parent-style-name="Normal">
      <style:paragraph-properties fo:line-height="100%" fo:margin-bottom="0cm"/>
    </style:style>
    <style:style style:name="T401_1" style:family="text"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25" style:family="table-cell">
      <style:table-cell-properties fo:background-color="#5b9bd5" style:vertical-align="top" fo:border-top="#5b9bd5 0.018cm solid" fo:border-bottom="#5b9bd5 0.018cm solid" fo:padding-left="0.19cm" fo:padding-right="0.19cm" fo:wrap-option="wrap"/>
    </style:style>
    <style:style style:name="P402" style:family="paragraph" style:parent-style-name="Normal">
      <style:paragraph-properties fo:line-height="100%" fo:margin-bottom="0cm"/>
    </style:style>
    <style:style style:name="T402_1" style:family="text"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26" style:family="table-cell">
      <style:table-cell-properties fo:background-color="#5b9bd5" style:vertical-align="top" fo:border-top="#5b9bd5 0.018cm solid" fo:border-bottom="#5b9bd5 0.018cm solid" fo:padding-left="0.19cm" fo:padding-right="0.19cm" fo:border-right="#5b9bd5 0.018cm solid" fo:wrap-option="wrap"/>
    </style:style>
    <style:style style:name="P403" style:family="paragraph" style:parent-style-name="Normal">
      <style:paragraph-properties fo:line-height="100%" fo:margin-bottom="0cm"/>
    </style:style>
    <style:style style:name="T403_1" style:family="text"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38" style:family="table-row"/>
    <style:style style:name="Cell127" style:family="table-cell">
      <style:table-cell-properties fo:background-color="#deeaf6" style:vertical-align="top" fo:border-top="#9cc2e5 0.018cm solid" fo:border-bottom="#9cc2e5 0.018cm solid" fo:padding-left="0.19cm" fo:border-left="#9cc2e5 0.018cm solid" fo:padding-right="0.19cm" fo:border-right="#9cc2e5 0.018cm solid" fo:wrap-option="wrap"/>
    </style:style>
    <style:style style:name="P404" style:family="paragraph" style:parent-style-name="Normal">
      <style:paragraph-properties fo:text-align="justify" fo:line-height="100%" fo:margin-bottom="0cm"/>
    </style:style>
    <style:style style:name="T40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28" style:family="table-cell">
      <style:table-cell-properties fo:background-color="#deeaf6" style:vertical-align="top" fo:border-top="#9cc2e5 0.018cm solid" fo:border-bottom="#9cc2e5 0.018cm solid" fo:padding-left="0.19cm" fo:border-left="#9cc2e5 0.018cm solid" fo:padding-right="0.19cm" fo:border-right="#9cc2e5 0.018cm solid" fo:wrap-option="wrap"/>
    </style:style>
    <style:style style:name="P405" style:family="paragraph" style:parent-style-name="Normal">
      <style:paragraph-properties fo:line-height="100%" fo:margin-bottom="0cm"/>
    </style:style>
    <style:style style:name="T40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29" style:family="table-cell">
      <style:table-cell-properties fo:background-color="#deeaf6" style:vertical-align="top" fo:border-top="#9cc2e5 0.018cm solid" fo:border-bottom="#9cc2e5 0.018cm solid" fo:padding-left="0.19cm" fo:border-left="#9cc2e5 0.018cm solid" fo:padding-right="0.19cm" fo:border-right="#9cc2e5 0.018cm solid" fo:wrap-option="wrap"/>
    </style:style>
    <style:style style:name="P406" style:family="paragraph" style:parent-style-name="Normal">
      <style:paragraph-properties fo:line-height="100%" fo:margin-bottom="0cm"/>
    </style:style>
    <style:style style:name="T40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30" style:family="table-cell">
      <style:table-cell-properties fo:background-color="#deeaf6" style:vertical-align="top" fo:border-top="#9cc2e5 0.018cm solid" fo:border-bottom="#9cc2e5 0.018cm solid" fo:padding-left="0.19cm" fo:border-left="#9cc2e5 0.018cm solid" fo:padding-right="0.19cm" fo:border-right="#9cc2e5 0.018cm solid" fo:wrap-option="wrap"/>
    </style:style>
    <style:style style:name="P407" style:family="paragraph" style:parent-style-name="Normal">
      <style:paragraph-properties fo:line-height="100%" fo:margin-bottom="0cm"/>
    </style:style>
    <style:style style:name="T40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Row39" style:family="table-row"/>
    <style:style style:name="Cell131" style:family="table-cell">
      <style:table-cell-properties style:vertical-align="top" fo:border-top="#9cc2e5 0.018cm solid" fo:border-bottom="#9cc2e5 0.018cm solid" fo:padding-left="0.19cm" fo:border-left="#9cc2e5 0.018cm solid" fo:padding-right="0.19cm" fo:border-right="#9cc2e5 0.018cm solid" fo:wrap-option="wrap"/>
    </style:style>
    <style:style style:name="P408" style:family="paragraph" style:parent-style-name="Normal">
      <style:paragraph-properties fo:line-height="100%" fo:margin-bottom="0cm"/>
    </style:style>
    <style:style style:name="T40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32" style:family="table-cell">
      <style:table-cell-properties style:vertical-align="top" fo:border-top="#9cc2e5 0.018cm solid" fo:border-bottom="#9cc2e5 0.018cm solid" fo:padding-left="0.19cm" fo:border-left="#9cc2e5 0.018cm solid" fo:padding-right="0.19cm" fo:border-right="#9cc2e5 0.018cm solid" fo:wrap-option="wrap"/>
    </style:style>
    <style:style style:name="P409" style:family="paragraph" style:parent-style-name="Normal">
      <style:paragraph-properties fo:line-height="100%" fo:margin-bottom="0cm"/>
    </style:style>
    <style:style style:name="T40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33" style:family="table-cell">
      <style:table-cell-properties style:vertical-align="top" fo:border-top="#9cc2e5 0.018cm solid" fo:border-bottom="#9cc2e5 0.018cm solid" fo:padding-left="0.19cm" fo:border-left="#9cc2e5 0.018cm solid" fo:padding-right="0.19cm" fo:border-right="#9cc2e5 0.018cm solid" fo:wrap-option="wrap"/>
    </style:style>
    <style:style style:name="P410" style:family="paragraph" style:parent-style-name="Normal">
      <style:paragraph-properties fo:line-height="100%" fo:margin-bottom="0cm"/>
    </style:style>
    <style:style style:name="T41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34" style:family="table-cell">
      <style:table-cell-properties style:vertical-align="top" fo:border-top="#9cc2e5 0.018cm solid" fo:border-bottom="#9cc2e5 0.018cm solid" fo:padding-left="0.19cm" fo:border-left="#9cc2e5 0.018cm solid" fo:padding-right="0.19cm" fo:border-right="#9cc2e5 0.018cm solid" fo:wrap-option="wrap"/>
    </style:style>
    <style:style style:name="P411" style:family="paragraph" style:parent-style-name="Normal">
      <style:paragraph-properties fo:line-height="100%" fo:margin-bottom="0cm"/>
    </style:style>
    <style:style style:name="T41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Row40" style:family="table-row"/>
    <style:style style:name="Cell135" style:family="table-cell">
      <style:table-cell-properties fo:background-color="#deeaf6" style:vertical-align="top" fo:border-top="#9cc2e5 0.018cm solid" fo:border-bottom="#9cc2e5 0.018cm solid" fo:padding-left="0.19cm" fo:border-left="#9cc2e5 0.018cm solid" fo:padding-right="0.19cm" fo:border-right="#9cc2e5 0.018cm solid" fo:wrap-option="wrap"/>
    </style:style>
    <style:style style:name="P412" style:family="paragraph" style:parent-style-name="Normal">
      <style:paragraph-properties fo:line-height="100%" fo:margin-bottom="0cm"/>
    </style:style>
    <style:style style:name="T41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36" style:family="table-cell">
      <style:table-cell-properties fo:background-color="#deeaf6" style:vertical-align="top" fo:border-top="#9cc2e5 0.018cm solid" fo:border-bottom="#9cc2e5 0.018cm solid" fo:padding-left="0.19cm" fo:border-left="#9cc2e5 0.018cm solid" fo:padding-right="0.19cm" fo:border-right="#9cc2e5 0.018cm solid" fo:wrap-option="wrap"/>
    </style:style>
    <style:style style:name="P413" style:family="paragraph" style:parent-style-name="Normal">
      <style:paragraph-properties fo:line-height="100%" fo:margin-bottom="0cm"/>
    </style:style>
    <style:style style:name="T41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37" style:family="table-cell">
      <style:table-cell-properties fo:background-color="#deeaf6" style:vertical-align="top" fo:border-top="#9cc2e5 0.018cm solid" fo:border-bottom="#9cc2e5 0.018cm solid" fo:padding-left="0.19cm" fo:border-left="#9cc2e5 0.018cm solid" fo:padding-right="0.19cm" fo:border-right="#9cc2e5 0.018cm solid" fo:wrap-option="wrap"/>
    </style:style>
    <style:style style:name="P414" style:family="paragraph" style:parent-style-name="Normal">
      <style:paragraph-properties fo:line-height="100%" fo:margin-bottom="0cm"/>
    </style:style>
    <style:style style:name="T41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38" style:family="table-cell">
      <style:table-cell-properties fo:background-color="#deeaf6" style:vertical-align="top" fo:border-top="#9cc2e5 0.018cm solid" fo:border-bottom="#9cc2e5 0.018cm solid" fo:padding-left="0.19cm" fo:border-left="#9cc2e5 0.018cm solid" fo:padding-right="0.19cm" fo:border-right="#9cc2e5 0.018cm solid" fo:wrap-option="wrap"/>
    </style:style>
    <style:style style:name="P415" style:family="paragraph" style:parent-style-name="Normal">
      <style:paragraph-properties fo:line-height="100%" fo:margin-bottom="0cm"/>
    </style:style>
    <style:style style:name="T41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Row41" style:family="table-row"/>
    <style:style style:name="Cell139" style:family="table-cell">
      <style:table-cell-properties style:vertical-align="top" fo:border-top="#9cc2e5 0.018cm solid" fo:border-bottom="#9cc2e5 0.018cm solid" fo:padding-left="0.19cm" fo:border-left="#9cc2e5 0.018cm solid" fo:padding-right="0.19cm" fo:border-right="#9cc2e5 0.018cm solid" fo:wrap-option="wrap"/>
    </style:style>
    <style:style style:name="P416" style:family="paragraph" style:parent-style-name="Normal">
      <style:paragraph-properties fo:line-height="100%" fo:margin-bottom="0cm"/>
    </style:style>
    <style:style style:name="T41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40" style:family="table-cell">
      <style:table-cell-properties style:vertical-align="top" fo:border-top="#9cc2e5 0.018cm solid" fo:border-bottom="#9cc2e5 0.018cm solid" fo:padding-left="0.19cm" fo:border-left="#9cc2e5 0.018cm solid" fo:padding-right="0.19cm" fo:border-right="#9cc2e5 0.018cm solid" fo:wrap-option="wrap"/>
    </style:style>
    <style:style style:name="P417" style:family="paragraph" style:parent-style-name="Normal">
      <style:paragraph-properties fo:line-height="100%" fo:margin-bottom="0cm"/>
    </style:style>
    <style:style style:name="T41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41" style:family="table-cell">
      <style:table-cell-properties style:vertical-align="top" fo:border-top="#9cc2e5 0.018cm solid" fo:border-bottom="#9cc2e5 0.018cm solid" fo:padding-left="0.19cm" fo:border-left="#9cc2e5 0.018cm solid" fo:padding-right="0.19cm" fo:border-right="#9cc2e5 0.018cm solid" fo:wrap-option="wrap"/>
    </style:style>
    <style:style style:name="P418" style:family="paragraph" style:parent-style-name="Normal">
      <style:paragraph-properties fo:line-height="100%" fo:margin-bottom="0cm"/>
    </style:style>
    <style:style style:name="T41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42" style:family="table-cell">
      <style:table-cell-properties style:vertical-align="top" fo:border-top="#9cc2e5 0.018cm solid" fo:border-bottom="#9cc2e5 0.018cm solid" fo:padding-left="0.19cm" fo:border-left="#9cc2e5 0.018cm solid" fo:padding-right="0.19cm" fo:border-right="#9cc2e5 0.018cm solid" fo:wrap-option="wrap"/>
    </style:style>
    <style:style style:name="P419" style:family="paragraph" style:parent-style-name="Normal">
      <style:paragraph-properties fo:line-height="100%" fo:margin-bottom="0cm"/>
    </style:style>
    <style:style style:name="T41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Row42" style:family="table-row"/>
    <style:style style:name="Cell143" style:family="table-cell">
      <style:table-cell-properties fo:background-color="#deeaf6" style:vertical-align="top" fo:border-top="#9cc2e5 0.018cm solid" fo:border-bottom="#9cc2e5 0.018cm solid" fo:padding-left="0.19cm" fo:border-left="#9cc2e5 0.018cm solid" fo:padding-right="0.19cm" fo:border-right="#9cc2e5 0.018cm solid" fo:wrap-option="wrap"/>
    </style:style>
    <style:style style:name="P420" style:family="paragraph" style:parent-style-name="Normal">
      <style:paragraph-properties fo:line-height="100%" fo:margin-bottom="0cm"/>
    </style:style>
    <style:style style:name="T42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44" style:family="table-cell">
      <style:table-cell-properties fo:background-color="#deeaf6" style:vertical-align="top" fo:border-top="#9cc2e5 0.018cm solid" fo:border-bottom="#9cc2e5 0.018cm solid" fo:padding-left="0.19cm" fo:border-left="#9cc2e5 0.018cm solid" fo:padding-right="0.19cm" fo:border-right="#9cc2e5 0.018cm solid" fo:wrap-option="wrap"/>
    </style:style>
    <style:style style:name="P421" style:family="paragraph" style:parent-style-name="Normal">
      <style:paragraph-properties fo:line-height="100%" fo:margin-bottom="0cm"/>
    </style:style>
    <style:style style:name="T42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45" style:family="table-cell">
      <style:table-cell-properties fo:background-color="#deeaf6" style:vertical-align="top" fo:border-top="#9cc2e5 0.018cm solid" fo:border-bottom="#9cc2e5 0.018cm solid" fo:padding-left="0.19cm" fo:border-left="#9cc2e5 0.018cm solid" fo:padding-right="0.19cm" fo:border-right="#9cc2e5 0.018cm solid" fo:wrap-option="wrap"/>
    </style:style>
    <style:style style:name="P422" style:family="paragraph" style:parent-style-name="Normal">
      <style:paragraph-properties fo:line-height="100%" fo:margin-bottom="0cm"/>
    </style:style>
    <style:style style:name="T42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46" style:family="table-cell">
      <style:table-cell-properties fo:background-color="#deeaf6" style:vertical-align="top" fo:border-top="#9cc2e5 0.018cm solid" fo:border-bottom="#9cc2e5 0.018cm solid" fo:padding-left="0.19cm" fo:border-left="#9cc2e5 0.018cm solid" fo:padding-right="0.19cm" fo:border-right="#9cc2e5 0.018cm solid" fo:wrap-option="wrap"/>
    </style:style>
    <style:style style:name="P423" style:family="paragraph" style:parent-style-name="Normal">
      <style:paragraph-properties fo:line-height="100%" fo:margin-bottom="0cm"/>
    </style:style>
    <style:style style:name="T42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424" style:family="paragraph" style:parent-style-name="Normal">
      <style:text-properties fo:font-size="10pt" style:font-size-asian="10pt" style:font-name-complex="Arial" style:font-size-complex="11pt"/>
    </style:style>
    <style:style style:name="P425" style:family="paragraph" style:parent-style-name="Normal"/>
    <style:style style:name="T425_1" style:family="text">
      <style:text-properties fo:font-size="10pt" style:font-size-asian="10pt" style:font-name-complex="Arial" style:font-size-complex="11pt"/>
    </style:style>
    <style:style style:name="T425_2" style:family="text">
      <style:text-properties fo:font-size="10pt" style:font-size-asian="10pt" style:font-name-complex="Arial" style:font-size-complex="11pt"/>
    </style:style>
    <style:style style:name="T425_3" style:family="text">
      <style:text-properties fo:font-size="10pt" style:font-size-asian="10pt" style:font-name-complex="Arial" style:font-size-complex="11pt"/>
    </style:style>
    <style:style style:name="T425_4" style:family="text">
      <style:text-properties fo:font-size="10pt" style:font-size-asian="10pt" style:font-name-complex="Arial" style:font-size-complex="11pt"/>
    </style:style>
    <style:style style:name="T425_5" style:family="text">
      <style:text-properties fo:font-size="10pt" style:font-size-asian="10pt" style:font-name-complex="Arial" style:font-size-complex="11pt"/>
    </style:style>
    <style:style style:name="T425_6" style:family="text">
      <style:text-properties fo:font-size="10pt" style:font-size-asian="10pt" style:font-name-complex="Arial" style:font-size-complex="11pt"/>
    </style:style>
    <style:style style:name="P426" style:family="paragraph" style:parent-style-name="Normal">
      <style:text-properties fo:font-size="10pt" style:font-size-asian="10pt" style:font-size-complex="10pt" fo:font-weight="bold" style:font-weight-asian="bold" style:font-weight-complex="bold"/>
    </style:style>
    <style:style style:name="P427" style:family="paragraph" style:parent-style-name="Normal"/>
    <style:style style:name="T427_1" style:family="text">
      <style:text-properties fo:font-size="10pt" style:font-size-asian="10pt" style:font-size-complex="10pt" fo:font-weight="bold" style:font-weight-asian="bold" style:font-weight-complex="bold"/>
    </style:style>
    <style:style style:name="P428" style:family="paragraph" style:parent-style-name="Normal"/>
    <style:style style:name="T428_1" style:family="text">
      <style:text-properties fo:font-size="10pt" style:font-size-asian="10pt" style:font-size-complex="10pt"/>
    </style:style>
    <style:style style:name="T428_2" style:family="text">
      <style:text-properties fo:font-size="10pt" style:font-size-asian="10pt" style:font-size-complex="10pt"/>
    </style:style>
    <style:style style:name="T428_3" style:family="text">
      <style:text-properties fo:font-size="10pt" style:font-size-asian="10pt" style:font-size-complex="10pt"/>
    </style:style>
    <style:style style:name="T428_4" style:family="text">
      <style:text-properties fo:font-size="10pt" style:font-size-asian="10pt" style:font-size-complex="10pt"/>
    </style:style>
    <style:style style:name="T428_5" style:family="text">
      <style:text-properties fo:font-size="10pt" style:font-size-asian="10pt" style:font-size-complex="10pt"/>
    </style:style>
    <style:style style:name="T428_6" style:family="text">
      <style:text-properties fo:font-size="10pt" style:font-size-asian="10pt" style:font-size-complex="10pt"/>
    </style:style>
    <style:style style:name="T428_7" style:family="text">
      <style:text-properties fo:font-size="10pt" style:font-size-asian="10pt" style:font-size-complex="10pt"/>
    </style:style>
    <style:style style:name="T428_8" style:family="text">
      <style:text-properties fo:font-size="10pt" style:font-size-asian="10pt" style:font-size-complex="10pt"/>
    </style:style>
    <style:style style:name="T428_9" style:family="text">
      <style:text-properties fo:font-size="10pt" style:font-size-asian="10pt" style:font-size-complex="10pt"/>
    </style:style>
    <style:style style:name="T428_10" style:family="text">
      <style:text-properties fo:font-size="10pt" style:font-size-asian="10pt" style:font-size-complex="10pt"/>
    </style:style>
    <style:style style:name="T428_11" style:family="text">
      <style:text-properties fo:font-size="10pt" style:font-size-asian="10pt" style:font-size-complex="10pt"/>
    </style:style>
    <style:style style:name="T428_12" style:family="text">
      <style:text-properties fo:font-size="10pt" style:font-size-asian="10pt" style:font-size-complex="10pt"/>
    </style:style>
    <style:style style:name="T428_13" style:family="text">
      <style:text-properties fo:font-size="10pt" style:font-size-asian="10pt" style:font-size-complex="10pt"/>
    </style:style>
    <style:style style:name="P429" style:family="paragraph" style:parent-style-name="Normal">
      <style:text-properties fo:font-size="10pt" style:font-size-asian="10pt" style:font-size-complex="10pt"/>
    </style:style>
    <style:style style:name="P430" style:family="paragraph" style:parent-style-name="Normal"/>
    <style:style style:name="T430_1" style:family="text">
      <style:text-properties fo:font-size="10pt" style:font-size-asian="10pt" style:font-size-complex="10pt" fo:font-weight="bold" style:font-weight-asian="bold" style:font-weight-complex="bold"/>
    </style:style>
    <style:style style:name="T430_2" style:family="text">
      <style:text-properties fo:font-size="10pt" style:font-size-asian="10pt" style:font-size-complex="10pt" fo:font-weight="bold" style:font-weight-asian="bold" style:font-weight-complex="bold"/>
    </style:style>
    <style:style style:name="T430_3" style:family="text">
      <style:text-properties fo:font-size="10pt" style:font-size-asian="10pt" style:font-size-complex="10pt" fo:font-weight="bold" style:font-weight-asian="bold" style:font-weight-complex="bold"/>
    </style:style>
    <style:style style:name="Table15" style:family="table">
      <style:table-properties table:align="left" style:width="15.984cm" fo:margin-left="0cm"/>
    </style:style>
    <style:style style:name="Column53" style:family="table-column">
      <style:table-column-properties style:column-width="3.062cm"/>
    </style:style>
    <style:style style:name="Column54" style:family="table-column">
      <style:table-column-properties style:column-width="12.922cm"/>
    </style:style>
    <style:style style:name="Row43" style:family="table-row">
      <style:table-row-properties style:min-row-height="0.863cm"/>
    </style:style>
    <style:style style:name="Cell147" style:family="table-cell">
      <style:table-cell-properties fo:background-color="#d9e2f3" style:vertical-align="middle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31" style:family="paragraph" style:parent-style-name="Normal">
      <style:paragraph-properties fo:line-height="100%" fo:margin-bottom="0cm"/>
    </style:style>
    <style:style style:name="T431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48" style:family="table-cell">
      <style:table-cell-properties fo:background-color="#ffffff" style:vertical-align="middle" fo:border-top="#000000 0.035cm solid" fo:border-bottom="#000000 0.035cm solid" fo:padding-left="0.19cm" fo:padding-right="0.19cm" fo:border-right="#000000 0.035cm solid" fo:wrap-option="wrap"/>
    </style:style>
    <style:style style:name="P432" style:family="paragraph" style:parent-style-name="Normal">
      <style:paragraph-properties fo:line-height="100%" fo:margin-bottom="0cm"/>
    </style:style>
    <style:style style:name="T43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43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433" style:family="paragraph" style:parent-style-name="Normal">
      <style:text-properties fo:font-size="10pt" style:font-size-asian="10pt" style:font-size-complex="10pt"/>
    </style:style>
    <style:style style:name="Table16" style:family="table">
      <style:table-properties table:align="left" style:width="15.903cm" fo:margin-left="0cm"/>
    </style:style>
    <style:style style:name="Column55" style:family="table-column">
      <style:table-column-properties style:column-width="3.992cm"/>
    </style:style>
    <style:style style:name="Column56" style:family="table-column">
      <style:table-column-properties style:column-width="4.752cm"/>
    </style:style>
    <style:style style:name="Column57" style:family="table-column">
      <style:table-column-properties style:column-width="7.16cm"/>
    </style:style>
    <style:style style:name="Row44" style:family="table-row"/>
    <style:style style:name="Cell14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4" style:family="paragraph" style:parent-style-name="Normal">
      <style:paragraph-properties fo:line-height="100%" fo:margin-bottom="0cm"/>
    </style:style>
    <style:style style:name="T43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5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5" style:family="paragraph" style:parent-style-name="Normal">
      <style:paragraph-properties fo:line-height="100%" fo:margin-bottom="0cm"/>
    </style:style>
    <style:style style:name="T43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5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6" style:family="paragraph" style:parent-style-name="Normal">
      <style:paragraph-properties fo:line-height="100%" fo:margin-bottom="0cm"/>
    </style:style>
    <style:style style:name="T43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5" style:family="table-row"/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7" style:family="paragraph" style:parent-style-name="Normal">
      <style:paragraph-properties fo:line-height="100%" fo:margin-bottom="0cm"/>
    </style:style>
    <style:style style:name="T43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38" style:family="paragraph" style:parent-style-name="Normal">
      <style:paragraph-properties fo:line-height="100%" fo:margin-bottom="0cm"/>
    </style:style>
    <style:style style:name="T43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9" style:family="paragraph" style:parent-style-name="Normal">
      <style:paragraph-properties fo:line-height="100%" fo:margin-bottom="0cm"/>
    </style:style>
    <style:style style:name="T43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3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3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39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4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41" style:family="paragraph" style:parent-style-name="Normal">
      <style:paragraph-properties fo:line-height="100%" fo:margin-bottom="0cm"/>
    </style:style>
    <style:style style:name="T44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1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1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1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1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1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1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2" style:family="paragraph" style:parent-style-name="Normal">
      <style:paragraph-properties fo:line-height="100%" fo:margin-bottom="0cm"/>
    </style:style>
    <style:style style:name="T44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2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2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2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46" style:family="table-row"/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3" style:family="paragraph" style:parent-style-name="Normal">
      <style:paragraph-properties fo:line-height="100%" fo:margin-bottom="0cm"/>
    </style:style>
    <style:style style:name="T44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44" style:family="paragraph" style:parent-style-name="Normal">
      <style:paragraph-properties fo:line-height="100%" fo:margin-bottom="0cm"/>
    </style:style>
    <style:style style:name="T44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5" style:family="paragraph" style:parent-style-name="Normal">
      <style:paragraph-properties fo:line-height="100%" fo:margin-bottom="0cm"/>
    </style:style>
    <style:style style:name="T44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5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5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5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4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47" style:family="paragraph" style:parent-style-name="Normal">
      <style:paragraph-properties fo:line-height="100%" fo:margin-bottom="0cm"/>
    </style:style>
    <style:style style:name="T44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7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7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7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8" style:family="paragraph" style:parent-style-name="Normal">
      <style:paragraph-properties fo:line-height="100%" fo:margin-bottom="0cm"/>
    </style:style>
    <style:style style:name="T44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8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8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48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47" style:family="table-row"/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9" style:family="paragraph" style:parent-style-name="Normal">
      <style:paragraph-properties fo:line-height="100%" fo:margin-bottom="0cm"/>
    </style:style>
    <style:style style:name="T44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50" style:family="paragraph" style:parent-style-name="Normal">
      <style:paragraph-properties fo:line-height="100%" fo:margin-bottom="0cm"/>
    </style:style>
    <style:style style:name="T45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1" style:family="paragraph" style:parent-style-name="Normal">
      <style:paragraph-properties fo:line-height="100%" fo:margin-bottom="0cm"/>
    </style:style>
    <style:style style:name="T45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5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51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51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51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51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51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51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51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5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53" style:family="paragraph" style:parent-style-name="Normal">
      <style:paragraph-properties fo:line-height="100%" fo:margin-bottom="0cm"/>
    </style:style>
    <style:style style:name="T45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5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53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53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53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4" style:family="paragraph" style:parent-style-name="Normal">
      <style:paragraph-properties fo:line-height="100%" fo:margin-bottom="0cm"/>
    </style:style>
    <style:style style:name="T45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5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5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48" style:family="table-row"/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5" style:family="paragraph" style:parent-style-name="Normal">
      <style:paragraph-properties fo:line-height="100%" fo:margin-bottom="0cm"/>
    </style:style>
    <style:style style:name="T45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56" style:family="paragraph" style:parent-style-name="Normal">
      <style:paragraph-properties fo:line-height="100%" fo:margin-bottom="0cm"/>
    </style:style>
    <style:style style:name="T45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7" style:family="paragraph" style:parent-style-name="Normal">
      <style:paragraph-properties fo:line-height="100%" fo:margin-bottom="0cm"/>
    </style:style>
    <style:style style:name="T45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8" style:family="paragraph" style:parent-style-name="Normal">
      <style:paragraph-properties fo:line-height="100%" fo:margin-bottom="0cm"/>
    </style:style>
    <style:style style:name="T45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5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5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59" style:family="paragraph" style:parent-style-name="Normal">
      <style:text-properties fo:font-size="10pt" style:font-size-asian="10pt" style:font-size-complex="10pt"/>
    </style:style>
    <style:style style:name="P460" style:family="paragraph" style:parent-style-name="Normal">
      <style:text-properties fo:font-size="10pt" style:font-size-asian="10pt" style:font-size-complex="10pt"/>
    </style:style>
    <style:style style:name="Table17" style:family="table">
      <style:table-properties table:align="left" style:width="15.877cm" fo:margin-left="0cm"/>
    </style:style>
    <style:style style:name="Column58" style:family="table-column">
      <style:table-column-properties style:column-width="2.946cm"/>
    </style:style>
    <style:style style:name="Column59" style:family="table-column">
      <style:table-column-properties style:column-width="12.931cm"/>
    </style:style>
    <style:style style:name="Row49" style:family="table-row">
      <style:table-row-properties style:min-row-height="0.938cm"/>
    </style:style>
    <style:style style:name="Cell164" style:family="table-cell">
      <style:table-cell-properties fo:background-color="#d9e2f3" style:vertical-align="middle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61" style:family="paragraph" style:parent-style-name="Normal">
      <style:paragraph-properties fo:line-height="100%" fo:margin-bottom="0cm"/>
    </style:style>
    <style:style style:name="T461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65" style:family="table-cell">
      <style:table-cell-properties fo:background-color="#ffffff" style:vertical-align="middle" fo:border-top="#000000 0.035cm solid" fo:border-bottom="#000000 0.035cm solid" fo:padding-left="0.19cm" fo:padding-right="0.19cm" fo:border-right="#000000 0.035cm solid" fo:wrap-option="wrap"/>
    </style:style>
    <style:style style:name="P462" style:family="paragraph" style:parent-style-name="Normal">
      <style:paragraph-properties fo:line-height="100%" fo:margin-bottom="0cm"/>
    </style:style>
    <style:style style:name="T46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463" style:family="paragraph" style:parent-style-name="Normal">
      <style:text-properties fo:font-size="10pt" style:font-size-asian="10pt" style:font-size-complex="10pt"/>
    </style:style>
    <style:style style:name="Table18" style:family="table">
      <style:table-properties table:align="left" style:width="15.903cm" fo:margin-left="0cm"/>
    </style:style>
    <style:style style:name="Column60" style:family="table-column">
      <style:table-column-properties style:column-width="3.992cm"/>
    </style:style>
    <style:style style:name="Column61" style:family="table-column">
      <style:table-column-properties style:column-width="4.752cm"/>
    </style:style>
    <style:style style:name="Column62" style:family="table-column">
      <style:table-column-properties style:column-width="7.16cm"/>
    </style:style>
    <style:style style:name="Row50" style:family="table-row"/>
    <style:style style:name="Cell16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4" style:family="paragraph" style:parent-style-name="Normal">
      <style:paragraph-properties fo:line-height="100%" fo:margin-bottom="0cm"/>
    </style:style>
    <style:style style:name="T46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6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5" style:family="paragraph" style:parent-style-name="Normal">
      <style:paragraph-properties fo:line-height="100%" fo:margin-bottom="0cm"/>
    </style:style>
    <style:style style:name="T46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6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6" style:family="paragraph" style:parent-style-name="Normal">
      <style:paragraph-properties fo:line-height="100%" fo:margin-bottom="0cm"/>
    </style:style>
    <style:style style:name="T46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51" style:family="table-row"/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7" style:family="paragraph" style:parent-style-name="Normal">
      <style:paragraph-properties fo:line-height="100%" fo:margin-bottom="0cm"/>
    </style:style>
    <style:style style:name="T46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8" style:family="paragraph" style:parent-style-name="Normal">
      <style:paragraph-properties fo:line-height="100%" fo:margin-bottom="0cm"/>
    </style:style>
    <style:style style:name="T46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6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6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68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6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70" style:family="paragraph" style:parent-style-name="Normal">
      <style:paragraph-properties fo:line-height="100%" fo:margin-bottom="0cm"/>
    </style:style>
    <style:style style:name="T47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7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70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70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1" style:family="paragraph" style:parent-style-name="Normal">
      <style:paragraph-properties fo:line-height="100%" fo:margin-bottom="0cm"/>
    </style:style>
    <style:style style:name="T47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7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52" style:family="table-row"/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2" style:family="paragraph" style:parent-style-name="Normal">
      <style:paragraph-properties fo:line-height="100%" fo:margin-bottom="0cm"/>
    </style:style>
    <style:style style:name="T47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3" style:family="paragraph" style:parent-style-name="Normal">
      <style:paragraph-properties fo:line-height="100%" fo:margin-bottom="0cm"/>
    </style:style>
    <style:style style:name="T47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7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74" style:family="paragraph" style:parent-style-name="Normal">
      <style:paragraph-properties fo:line-height="100%" fo:margin-bottom="0cm"/>
    </style:style>
    <style:style style:name="T47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7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5" style:family="paragraph" style:parent-style-name="Normal">
      <style:paragraph-properties fo:line-height="100%" fo:margin-bottom="0cm"/>
    </style:style>
    <style:style style:name="T47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53" style:family="table-row"/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6" style:family="paragraph" style:parent-style-name="Normal">
      <style:paragraph-properties fo:line-height="100%" fo:margin-bottom="0cm"/>
    </style:style>
    <style:style style:name="T47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7" style:family="paragraph" style:parent-style-name="Normal">
      <style:paragraph-properties fo:line-height="100%" fo:margin-bottom="0cm"/>
    </style:style>
    <style:style style:name="T47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7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7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79" style:family="paragraph" style:parent-style-name="Normal">
      <style:paragraph-properties fo:line-height="100%" fo:margin-bottom="0cm"/>
    </style:style>
    <style:style style:name="T47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7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0" style:family="paragraph" style:parent-style-name="Normal">
      <style:paragraph-properties fo:line-height="100%" fo:margin-bottom="0cm"/>
    </style:style>
    <style:style style:name="T48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8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54" style:family="table-row"/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1" style:family="paragraph" style:parent-style-name="Normal">
      <style:paragraph-properties fo:line-height="100%" fo:margin-bottom="0cm"/>
    </style:style>
    <style:style style:name="T48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2" style:family="paragraph" style:parent-style-name="Normal">
      <style:paragraph-properties fo:line-height="100%" fo:margin-bottom="0cm"/>
    </style:style>
    <style:style style:name="T48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8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8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84" style:family="paragraph" style:parent-style-name="Normal">
      <style:paragraph-properties fo:line-height="100%" fo:margin-bottom="0cm"/>
    </style:style>
    <style:style style:name="T48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8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5" style:family="paragraph" style:parent-style-name="Normal">
      <style:paragraph-properties fo:line-height="100%" fo:margin-bottom="0cm"/>
    </style:style>
    <style:style style:name="T48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8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86" style:family="paragraph" style:parent-style-name="Normal">
      <style:text-properties fo:font-size="10pt" style:font-size-asian="10pt" style:font-size-complex="10pt"/>
    </style:style>
    <style:style style:name="P487" style:family="paragraph" style:parent-style-name="Normal">
      <style:text-properties fo:font-size="10pt" style:font-size-asian="10pt" style:font-size-complex="10pt"/>
    </style:style>
    <style:style style:name="P488" style:family="paragraph" style:parent-style-name="Normal"/>
    <style:style style:name="T488_1" style:family="text">
      <style:text-properties fo:font-size="10pt" style:font-size-asian="10pt" style:font-size-complex="10pt" fo:font-weight="bold" style:font-weight-asian="bold" style:font-weight-complex="bold"/>
    </style:style>
    <style:style style:name="T488_2" style:family="text">
      <style:text-properties fo:font-size="10pt" style:font-size-asian="10pt" style:font-size-complex="10pt" fo:font-weight="bold" style:font-weight-asian="bold" style:font-weight-complex="bold"/>
    </style:style>
    <style:style style:name="T488_3" style:family="text">
      <style:text-properties fo:font-size="10pt" style:font-size-asian="10pt" style:font-size-complex="10pt" fo:font-weight="bold" style:font-weight-asian="bold" style:font-weight-complex="bold"/>
    </style:style>
    <style:style style:name="P489" style:family="paragraph" style:parent-style-name="Normal"/>
    <style:style style:name="T489_1" style:family="text">
      <style:text-properties fo:font-size="10pt" style:font-size-asian="10pt" style:font-size-complex="10pt"/>
    </style:style>
    <style:style style:name="T489_2" style:family="text">
      <style:text-properties fo:font-size="10pt" style:font-size-asian="10pt" style:font-size-complex="10pt"/>
    </style:style>
    <style:style style:name="P490" style:family="paragraph" style:parent-style-name="Normal">
      <style:text-properties fo:font-size="10pt" style:font-size-asian="10pt" style:font-size-complex="10pt"/>
    </style:style>
    <style:style style:name="Table19" style:family="table">
      <style:table-properties table:align="left" style:width="16.503cm" fo:margin-left="0cm"/>
    </style:style>
    <style:style style:name="Column63" style:family="table-column">
      <style:table-column-properties style:column-width="3.062cm"/>
    </style:style>
    <style:style style:name="Column64" style:family="table-column">
      <style:table-column-properties style:column-width="1.062cm"/>
    </style:style>
    <style:style style:name="Column65" style:family="table-column">
      <style:table-column-properties style:column-width="1.69cm"/>
    </style:style>
    <style:style style:name="Column66" style:family="table-column">
      <style:table-column-properties style:column-width="5.749cm"/>
    </style:style>
    <style:style style:name="Column67" style:family="table-column">
      <style:table-column-properties style:column-width="4.941cm"/>
    </style:style>
    <style:style style:name="Row55" style:family="table-row">
      <style:table-row-properties style:min-row-height="0.863cm"/>
    </style:style>
    <style:style style:name="Cell181" style:family="table-cell">
      <style:table-cell-properties fo:background-color="#d9e2f3" style:vertical-align="middle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91" style:family="paragraph" style:parent-style-name="Normal">
      <style:paragraph-properties fo:line-height="100%" fo:margin-bottom="0cm"/>
    </style:style>
    <style:style style:name="T491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82" style:family="table-cell">
      <style:table-cell-properties fo:background-color="#ffffff" style:vertical-align="middle" fo:border-top="#000000 0.035cm solid" fo:border-bottom="#000000 0.035cm solid" fo:padding-left="0.19cm" fo:padding-right="0.19cm" fo:border-right="#000000 0.035cm solid" fo:wrap-option="wrap"/>
    </style:style>
    <style:style style:name="P492" style:family="paragraph" style:parent-style-name="Normal">
      <style:paragraph-properties fo:line-height="100%" fo:margin-bottom="0cm"/>
    </style:style>
    <style:style style:name="T49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56" style:family="table-row">
      <style:table-row-properties style:min-row-height="0.612cm"/>
    </style:style>
    <style:style style:name="Cell183" style:family="table-cell">
      <style:table-cell-properties fo:background-color="#d9e2f3" style:vertical-align="middle" fo:border-bottom="#000000 0.035cm solid" fo:padding-left="0.19cm" fo:border-left="#000000 0.035cm solid" fo:padding-right="0.19cm" fo:border-right="#000000 0.035cm solid" fo:wrap-option="wrap"/>
    </style:style>
    <style:style style:name="P493" style:family="paragraph" style:parent-style-name="Normal">
      <style:paragraph-properties fo:line-height="100%" fo:margin-bottom="0cm"/>
    </style:style>
    <style:style style:name="T493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84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494" style:family="paragraph" style:parent-style-name="Normal">
      <style:paragraph-properties fo:line-height="100%" fo:margin-bottom="0cm"/>
    </style:style>
    <style:style style:name="T49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85" style:family="table-cell">
      <style:table-cell-properties fo:background-color="#d9e2f3" style:vertical-align="middle" fo:border-bottom="#000000 0.035cm solid" fo:padding-left="0.19cm" fo:padding-right="0.19cm" fo:border-right="#000000 0.035cm solid" fo:wrap-option="wrap"/>
    </style:style>
    <style:style style:name="P495" style:family="paragraph" style:parent-style-name="Normal">
      <style:paragraph-properties fo:line-height="100%" fo:margin-bottom="0cm"/>
    </style:style>
    <style:style style:name="T495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86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496" style:family="paragraph" style:parent-style-name="Normal">
      <style:paragraph-properties fo:line-height="100%" fo:margin-bottom="0cm"/>
    </style:style>
    <style:style style:name="T49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57" style:family="table-row">
      <style:table-row-properties style:min-row-height="0.609cm"/>
    </style:style>
    <style:style style:name="Cell187" style:family="table-cell">
      <style:table-cell-properties fo:background-color="#d9e2f3" style:vertical-align="middle" fo:border-bottom="#000000 0.035cm solid" fo:padding-left="0.19cm" fo:border-left="#000000 0.035cm solid" fo:padding-right="0.19cm" fo:border-right="#000000 0.035cm solid" fo:wrap-option="wrap"/>
    </style:style>
    <style:style style:name="P497" style:family="paragraph" style:parent-style-name="Normal">
      <style:paragraph-properties fo:line-height="100%" fo:margin-bottom="0cm"/>
    </style:style>
    <style:style style:name="T497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88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498" style:family="paragraph" style:parent-style-name="Normal">
      <style:paragraph-properties fo:line-height="100%" fo:margin-bottom="0cm"/>
    </style:style>
    <style:style style:name="T49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89" style:family="table-cell">
      <style:table-cell-properties fo:background-color="#d9e2f3" style:vertical-align="middle" fo:border-bottom="#000000 0.035cm solid" fo:padding-left="0.19cm" fo:padding-right="0.19cm" fo:border-right="#000000 0.035cm solid" fo:wrap-option="wrap"/>
    </style:style>
    <style:style style:name="P499" style:family="paragraph" style:parent-style-name="Normal">
      <style:paragraph-properties fo:line-height="100%" fo:margin-bottom="0cm"/>
    </style:style>
    <style:style style:name="T499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90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500" style:family="paragraph" style:parent-style-name="Normal">
      <style:paragraph-properties fo:line-height="100%" fo:margin-bottom="0cm"/>
    </style:style>
    <style:style style:name="T50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501" style:family="paragraph" style:parent-style-name="Normal">
      <style:text-properties fo:font-size="10pt" style:font-size-asian="10pt" style:font-size-complex="10pt"/>
    </style:style>
    <style:style style:name="Table20" style:family="table">
      <style:table-properties table:align="left" style:width="16.494cm" fo:margin-left="0cm"/>
    </style:style>
    <style:style style:name="Column68" style:family="table-column">
      <style:table-column-properties style:column-width="5.3cm"/>
    </style:style>
    <style:style style:name="Column69" style:family="table-column">
      <style:table-column-properties style:column-width="5.3cm"/>
    </style:style>
    <style:style style:name="Column70" style:family="table-column">
      <style:table-column-properties style:column-width="5.893cm"/>
    </style:style>
    <style:style style:name="Row58" style:family="table-row"/>
    <style:style style:name="Cell19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2" style:family="paragraph" style:parent-style-name="Normal">
      <style:paragraph-properties fo:line-height="100%" fo:margin-bottom="0cm"/>
    </style:style>
    <style:style style:name="T502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02_2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9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3" style:family="paragraph" style:parent-style-name="Normal">
      <style:paragraph-properties fo:line-height="100%" fo:margin-bottom="0cm"/>
    </style:style>
    <style:style style:name="T503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9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4" style:family="paragraph" style:parent-style-name="Normal">
      <style:paragraph-properties fo:line-height="100%" fo:margin-bottom="0cm"/>
    </style:style>
    <style:style style:name="T504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59" style:family="table-row"/>
    <style:style style:name="Cell194" style:family="table-cell">
      <style:table-cell-properties style:vertical-align="top" fo:border-top="#5b9bd5 0.018cm solid" fo:border-bottom="#5b9bd5 0.018cm solid" fo:padding-left="0.19cm" fo:border-left="#000000 0.018cm solid" fo:padding-right="0.19cm" fo:border-right="#000000 0.018cm solid" fo:wrap-option="wrap"/>
    </style:style>
    <style:style style:name="P505" style:family="paragraph" style:parent-style-name="Normal">
      <style:paragraph-properties fo:line-height="100%" fo:margin-bottom="0cm"/>
    </style:style>
    <style:style style:name="T50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0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05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95" style:family="table-cell">
      <style:table-cell-properties style:vertical-align="top" fo:border-top="#5b9bd5 0.018cm solid" fo:border-bottom="#5b9bd5 0.018cm solid" fo:padding-left="0.19cm" fo:border-left="#000000 0.018cm solid" fo:padding-right="0.19cm" fo:border-right="#000000 0.018cm solid" fo:wrap-option="wrap"/>
    </style:style>
    <style:style style:name="P506" style:family="paragraph" style:parent-style-name="Normal">
      <style:paragraph-properties fo:line-height="100%" fo:margin-bottom="0cm"/>
    </style:style>
    <style:style style:name="T50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50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508" style:family="paragraph" style:parent-style-name="Normal">
      <style:paragraph-properties fo:line-height="100%" fo:margin-bottom="0cm"/>
    </style:style>
    <style:style style:name="T50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0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0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08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50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510" style:family="paragraph" style:parent-style-name="Normal">
      <style:paragraph-properties fo:line-height="100%" fo:margin-bottom="0cm"/>
    </style:style>
    <style:style style:name="T51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96" style:family="table-cell">
      <style:table-cell-properties style:vertical-align="top" fo:border-top="#5b9bd5 0.018cm solid" fo:border-bottom="#5b9bd5 0.018cm solid" fo:padding-left="0.19cm" fo:border-left="#000000 0.018cm solid" fo:padding-right="0.19cm" fo:border-right="#000000 0.018cm solid" fo:wrap-option="wrap"/>
    </style:style>
    <style:style style:name="P511" style:family="paragraph" style:parent-style-name="Normal">
      <style:paragraph-properties fo:line-height="100%" fo:margin-bottom="0cm"/>
    </style:style>
    <style:style style:name="T51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1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60" style:family="table-row">
      <style:table-row-properties style:min-row-height="4.221cm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2" style:family="paragraph" style:parent-style-name="Normal">
      <style:paragraph-properties fo:line-height="100%" fo:margin-bottom="0cm"/>
    </style:style>
    <style:style style:name="T51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1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12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12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3" style:family="paragraph" style:parent-style-name="Normal">
      <style:paragraph-properties fo:line-height="100%" fo:margin-bottom="0cm"/>
    </style:style>
    <style:style style:name="T51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51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515" style:family="paragraph" style:parent-style-name="Normal">
      <style:paragraph-properties fo:line-height="100%" fo:margin-bottom="0cm"/>
    </style:style>
    <style:style style:name="T51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1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51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517" style:family="paragraph" style:parent-style-name="Normal">
      <style:paragraph-properties fo:line-height="100%" fo:margin-bottom="0cm"/>
    </style:style>
    <style:style style:name="T51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8" style:family="paragraph" style:parent-style-name="Normal">
      <style:paragraph-properties fo:line-height="100%" fo:margin-bottom="0cm"/>
    </style:style>
    <style:style style:name="T51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1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1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61" style:family="table-row"/>
    <style:style style:name="Cell200" style:family="table-cell">
      <style:table-cell-properties style:vertical-align="top" fo:border-top="#5b9bd5 0.018cm solid" fo:border-bottom="#5b9bd5 0.018cm solid" fo:padding-left="0.19cm" fo:border-left="#000000 0.018cm solid" fo:padding-right="0.19cm" fo:border-right="#000000 0.018cm solid" fo:wrap-option="wrap"/>
    </style:style>
    <style:style style:name="P519" style:family="paragraph" style:parent-style-name="Normal">
      <style:paragraph-properties fo:line-height="100%" fo:margin-bottom="0cm"/>
    </style:style>
    <style:style style:name="T51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1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01" style:family="table-cell">
      <style:table-cell-properties style:vertical-align="top" fo:border-top="#5b9bd5 0.018cm solid" fo:border-bottom="#5b9bd5 0.018cm solid" fo:padding-left="0.19cm" fo:border-left="#000000 0.018cm solid" fo:padding-right="0.19cm" fo:border-right="#000000 0.018cm solid" fo:wrap-option="wrap"/>
    </style:style>
    <style:style style:name="P520" style:family="paragraph" style:parent-style-name="Normal">
      <style:paragraph-properties fo:line-height="100%" fo:margin-bottom="0cm"/>
    </style:style>
    <style:style style:name="T52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52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522" style:family="paragraph" style:parent-style-name="Normal">
      <style:paragraph-properties fo:line-height="100%" fo:margin-bottom="0cm"/>
    </style:style>
    <style:style style:name="T52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2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52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524" style:family="paragraph" style:parent-style-name="Normal">
      <style:paragraph-properties fo:line-height="100%" fo:margin-bottom="0cm"/>
    </style:style>
    <style:style style:name="T52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02" style:family="table-cell">
      <style:table-cell-properties style:vertical-align="top" fo:border-top="#5b9bd5 0.018cm solid" fo:border-bottom="#5b9bd5 0.018cm solid" fo:padding-left="0.19cm" fo:border-left="#000000 0.018cm solid" fo:padding-right="0.19cm" fo:border-right="#000000 0.018cm solid" fo:wrap-option="wrap"/>
    </style:style>
    <style:style style:name="P525" style:family="paragraph" style:parent-style-name="Normal">
      <style:paragraph-properties fo:line-height="100%" fo:margin-bottom="0cm"/>
    </style:style>
    <style:style style:name="T52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2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25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25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526" style:family="paragraph" style:parent-style-name="Normal">
      <style:text-properties fo:font-size="10pt" style:font-size-asian="10pt" style:font-size-complex="10pt"/>
    </style:style>
    <style:style style:name="P527" style:family="paragraph" style:parent-style-name="Normal"/>
    <style:style style:name="T527_1" style:family="text">
      <style:text-properties fo:font-size="10pt" style:font-size-asian="10pt" style:font-size-complex="10pt"/>
    </style:style>
    <style:style style:name="T527_2" style:family="text">
      <style:text-properties fo:font-size="10pt" style:font-size-asian="10pt" style:font-size-complex="10pt"/>
    </style:style>
    <style:style style:name="T527_3" style:family="text">
      <style:text-properties fo:font-size="10pt" style:font-size-asian="10pt" style:font-size-complex="10pt"/>
    </style:style>
    <style:style style:name="T527_4" style:family="text">
      <style:text-properties fo:font-size="10pt" style:font-size-asian="10pt" style:font-size-complex="10pt"/>
    </style:style>
    <style:style style:name="T527_5" style:family="text">
      <style:text-properties fo:font-size="10pt" style:font-size-asian="10pt" style:font-size-complex="10pt"/>
    </style:style>
    <style:style style:name="T527_6" style:family="text">
      <style:text-properties fo:font-size="10pt" style:font-size-asian="10pt" style:font-size-complex="10pt"/>
    </style:style>
    <style:style style:name="T527_7" style:family="text">
      <style:text-properties fo:font-size="10pt" style:font-size-asian="10pt" style:font-size-complex="10pt"/>
    </style:style>
    <style:style style:name="T527_8" style:family="text">
      <style:text-properties fo:font-size="10pt" style:font-size-asian="10pt" style:font-size-complex="10pt"/>
    </style:style>
    <style:style style:name="T527_9" style:family="text">
      <style:text-properties fo:font-size="10pt" style:font-size-asian="10pt" style:font-size-complex="10pt"/>
    </style:style>
    <style:style style:name="T527_10" style:family="text">
      <style:text-properties fo:font-size="10pt" style:font-size-asian="10pt" style:font-size-complex="10pt"/>
    </style:style>
    <style:style style:name="T527_11" style:family="text">
      <style:text-properties fo:font-size="10pt" style:font-size-asian="10pt" style:font-size-complex="10pt"/>
    </style:style>
    <style:style style:name="T527_12" style:family="text">
      <style:text-properties fo:font-size="10pt" style:font-size-asian="10pt" style:font-size-complex="10pt"/>
    </style:style>
    <style:style style:name="T527_13" style:family="text">
      <style:text-properties fo:font-size="10pt" style:font-size-asian="10pt" style:font-size-complex="10pt"/>
    </style:style>
    <style:style style:name="P528" style:family="paragraph" style:parent-style-name="Normal">
      <style:text-properties fo:font-size="10pt" style:font-size-asian="10pt" style:font-size-complex="10pt"/>
    </style:style>
    <style:style style:name="P529" style:family="paragraph" style:parent-style-name="Normal"/>
    <style:style style:name="T529_1" style:family="text">
      <style:text-properties fo:font-size="10pt" style:font-size-asian="10pt" style:font-size-complex="10pt"/>
    </style:style>
    <style:style style:name="P530" style:family="paragraph" style:parent-style-name="Normal">
      <style:text-properties fo:font-size="10pt" style:font-size-asian="10pt" style:font-size-complex="10pt"/>
    </style:style>
    <style:style style:name="P531" style:family="paragraph" style:parent-style-name="Normal"/>
    <style:style style:name="T531_1" style:family="text">
      <style:text-properties fo:font-size="10pt" style:font-size-asian="10pt" style:font-size-complex="10pt"/>
    </style:style>
    <style:style style:name="T531_2" style:family="text">
      <style:text-properties fo:font-size="10pt" style:font-size-asian="10pt" style:font-size-complex="10pt"/>
    </style:style>
    <style:style style:name="T531_3" style:family="text">
      <style:text-properties fo:font-size="10pt" style:font-size-asian="10pt" style:font-size-complex="10pt"/>
    </style:style>
    <style:style style:name="T531_4" style:family="text">
      <style:text-properties fo:font-size="10pt" style:font-size-asian="10pt" style:font-size-complex="10pt"/>
    </style:style>
    <style:style style:name="T531_5" style:family="text">
      <style:text-properties fo:font-size="10pt" style:font-size-asian="10pt" style:font-size-complex="10pt"/>
    </style:style>
    <style:style style:name="P532" style:family="paragraph" style:parent-style-name="Normal">
      <style:text-properties fo:font-size="10pt" style:font-size-asian="10pt" style:font-size-complex="10pt"/>
    </style:style>
    <style:style style:name="P533" style:family="paragraph" style:parent-style-name="Normal"/>
    <style:style style:name="T533_1" style:family="text">
      <style:text-properties fo:font-size="10pt" style:font-size-asian="10pt" style:font-size-complex="10pt"/>
    </style:style>
    <style:style style:name="P534" style:family="paragraph" style:parent-style-name="Normal">
      <style:text-properties fo:font-size="10pt" style:font-size-asian="10pt" style:font-size-complex="10pt"/>
    </style:style>
    <style:style style:name="P535" style:family="paragraph" style:parent-style-name="Normal">
      <style:text-properties fo:font-size="10pt" style:font-size-asian="10pt" style:font-size-complex="10pt"/>
    </style:style>
    <style:style style:name="Table21" style:family="table">
      <style:table-properties table:align="left" style:width="16.503cm" fo:margin-left="0cm"/>
    </style:style>
    <style:style style:name="Column71" style:family="table-column">
      <style:table-column-properties style:column-width="3.062cm"/>
    </style:style>
    <style:style style:name="Column72" style:family="table-column">
      <style:table-column-properties style:column-width="1.062cm"/>
    </style:style>
    <style:style style:name="Column73" style:family="table-column">
      <style:table-column-properties style:column-width="1.69cm"/>
    </style:style>
    <style:style style:name="Column74" style:family="table-column">
      <style:table-column-properties style:column-width="5.749cm"/>
    </style:style>
    <style:style style:name="Column75" style:family="table-column">
      <style:table-column-properties style:column-width="4.941cm"/>
    </style:style>
    <style:style style:name="Row62" style:family="table-row">
      <style:table-row-properties style:min-row-height="0.863cm"/>
    </style:style>
    <style:style style:name="Cell203" style:family="table-cell">
      <style:table-cell-properties fo:background-color="#d9e2f3" style:vertical-align="middle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36" style:family="paragraph" style:parent-style-name="Normal">
      <style:paragraph-properties fo:line-height="100%" fo:margin-bottom="0cm"/>
    </style:style>
    <style:style style:name="T536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04" style:family="table-cell">
      <style:table-cell-properties fo:background-color="#ffffff" style:vertical-align="middle" fo:border-top="#000000 0.035cm solid" fo:border-bottom="#000000 0.035cm solid" fo:padding-left="0.19cm" fo:padding-right="0.19cm" fo:border-right="#000000 0.035cm solid" fo:wrap-option="wrap"/>
    </style:style>
    <style:style style:name="P537" style:family="paragraph" style:parent-style-name="Normal">
      <style:paragraph-properties fo:line-height="100%" fo:margin-bottom="0cm"/>
    </style:style>
    <style:style style:name="T53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63" style:family="table-row">
      <style:table-row-properties style:min-row-height="0.612cm"/>
    </style:style>
    <style:style style:name="Cell205" style:family="table-cell">
      <style:table-cell-properties fo:background-color="#d9e2f3" style:vertical-align="middle" fo:border-bottom="#000000 0.035cm solid" fo:padding-left="0.19cm" fo:border-left="#000000 0.035cm solid" fo:padding-right="0.19cm" fo:border-right="#000000 0.035cm solid" fo:wrap-option="wrap"/>
    </style:style>
    <style:style style:name="P538" style:family="paragraph" style:parent-style-name="Normal">
      <style:paragraph-properties fo:line-height="100%" fo:margin-bottom="0cm"/>
    </style:style>
    <style:style style:name="T538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06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539" style:family="paragraph" style:parent-style-name="Normal">
      <style:paragraph-properties fo:line-height="100%" fo:margin-bottom="0cm"/>
    </style:style>
    <style:style style:name="T53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07" style:family="table-cell">
      <style:table-cell-properties fo:background-color="#d9e2f3" style:vertical-align="middle" fo:border-bottom="#000000 0.035cm solid" fo:padding-left="0.19cm" fo:padding-right="0.19cm" fo:border-right="#000000 0.035cm solid" fo:wrap-option="wrap"/>
    </style:style>
    <style:style style:name="P540" style:family="paragraph" style:parent-style-name="Normal">
      <style:paragraph-properties fo:line-height="100%" fo:margin-bottom="0cm"/>
    </style:style>
    <style:style style:name="T540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08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541" style:family="paragraph" style:parent-style-name="Normal">
      <style:paragraph-properties fo:line-height="100%" fo:margin-bottom="0cm"/>
    </style:style>
    <style:style style:name="T54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64" style:family="table-row">
      <style:table-row-properties style:min-row-height="0.609cm"/>
    </style:style>
    <style:style style:name="Cell209" style:family="table-cell">
      <style:table-cell-properties fo:background-color="#d9e2f3" style:vertical-align="middle" fo:border-bottom="#000000 0.035cm solid" fo:padding-left="0.19cm" fo:border-left="#000000 0.035cm solid" fo:padding-right="0.19cm" fo:border-right="#000000 0.035cm solid" fo:wrap-option="wrap"/>
    </style:style>
    <style:style style:name="P542" style:family="paragraph" style:parent-style-name="Normal">
      <style:paragraph-properties fo:line-height="100%" fo:margin-bottom="0cm"/>
    </style:style>
    <style:style style:name="T542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10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543" style:family="paragraph" style:parent-style-name="Normal">
      <style:paragraph-properties fo:line-height="100%" fo:margin-bottom="0cm"/>
    </style:style>
    <style:style style:name="T54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11" style:family="table-cell">
      <style:table-cell-properties fo:background-color="#d9e2f3" style:vertical-align="middle" fo:border-bottom="#000000 0.035cm solid" fo:padding-left="0.19cm" fo:padding-right="0.19cm" fo:border-right="#000000 0.035cm solid" fo:wrap-option="wrap"/>
    </style:style>
    <style:style style:name="P544" style:family="paragraph" style:parent-style-name="Normal">
      <style:paragraph-properties fo:line-height="100%" fo:margin-bottom="0cm"/>
    </style:style>
    <style:style style:name="T544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12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545" style:family="paragraph" style:parent-style-name="Normal">
      <style:paragraph-properties fo:line-height="100%" fo:margin-bottom="0cm"/>
    </style:style>
    <style:style style:name="T54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546" style:family="paragraph" style:parent-style-name="Normal">
      <style:text-properties fo:font-size="10pt" style:font-size-asian="10pt" style:font-size-complex="10pt"/>
    </style:style>
    <style:style style:name="Table22" style:family="table">
      <style:table-properties table:align="left" style:width="16.494cm" fo:margin-left="0cm"/>
    </style:style>
    <style:style style:name="Column76" style:family="table-column">
      <style:table-column-properties style:column-width="5.3cm"/>
    </style:style>
    <style:style style:name="Column77" style:family="table-column">
      <style:table-column-properties style:column-width="5.3cm"/>
    </style:style>
    <style:style style:name="Column78" style:family="table-column">
      <style:table-column-properties style:column-width="5.893cm"/>
    </style:style>
    <style:style style:name="Row65" style:family="table-row"/>
    <style:style style:name="Cell21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7" style:family="paragraph" style:parent-style-name="Normal">
      <style:paragraph-properties fo:line-height="100%" fo:margin-bottom="0cm"/>
    </style:style>
    <style:style style:name="T547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47_2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1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8" style:family="paragraph" style:parent-style-name="Normal">
      <style:paragraph-properties fo:line-height="100%" fo:margin-bottom="0cm"/>
    </style:style>
    <style:style style:name="T548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1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9" style:family="paragraph" style:parent-style-name="Normal">
      <style:paragraph-properties fo:line-height="100%" fo:margin-bottom="0cm"/>
    </style:style>
    <style:style style:name="T549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66" style:family="table-row"/>
    <style:style style:name="Cell216" style:family="table-cell">
      <style:table-cell-properties style:vertical-align="top" fo:border-top="#5b9bd5 0.018cm solid" fo:border-bottom="#5b9bd5 0.018cm solid" fo:padding-left="0.19cm" fo:border-left="#000000 0.018cm solid" fo:padding-right="0.19cm" fo:border-right="#000000 0.018cm solid" fo:wrap-option="wrap"/>
    </style:style>
    <style:style style:name="P550" style:family="paragraph" style:parent-style-name="Normal">
      <style:paragraph-properties fo:line-height="100%" fo:margin-bottom="0cm"/>
    </style:style>
    <style:style style:name="T55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5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50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50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17" style:family="table-cell">
      <style:table-cell-properties style:vertical-align="top" fo:border-top="#5b9bd5 0.018cm solid" fo:border-bottom="#5b9bd5 0.018cm solid" fo:padding-left="0.19cm" fo:border-left="#000000 0.018cm solid" fo:padding-right="0.19cm" fo:border-right="#000000 0.018cm solid" fo:wrap-option="wrap"/>
    </style:style>
    <style:style style:name="P551" style:family="paragraph" style:parent-style-name="Normal">
      <style:paragraph-properties fo:line-height="100%" fo:margin-bottom="0cm"/>
    </style:style>
    <style:style style:name="T55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5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55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553" style:family="paragraph" style:parent-style-name="Normal">
      <style:paragraph-properties fo:line-height="100%" fo:margin-bottom="0cm"/>
    </style:style>
    <style:style style:name="T55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5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55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555" style:family="paragraph" style:parent-style-name="Normal">
      <style:paragraph-properties fo:line-height="100%" fo:margin-bottom="0cm"/>
    </style:style>
    <style:style style:name="T55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5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18" style:family="table-cell">
      <style:table-cell-properties style:vertical-align="top" fo:border-top="#5b9bd5 0.018cm solid" fo:border-bottom="#5b9bd5 0.018cm solid" fo:padding-left="0.19cm" fo:border-left="#000000 0.018cm solid" fo:padding-right="0.19cm" fo:border-right="#000000 0.018cm solid" fo:wrap-option="wrap"/>
    </style:style>
    <style:style style:name="P556" style:family="paragraph" style:parent-style-name="Normal">
      <style:paragraph-properties fo:line-height="100%" fo:margin-bottom="0cm"/>
    </style:style>
    <style:style style:name="T55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5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67" style:family="table-row">
      <style:table-row-properties style:min-row-height="4.221cm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7" style:family="paragraph" style:parent-style-name="Normal">
      <style:paragraph-properties fo:line-height="100%" fo:margin-bottom="0cm"/>
    </style:style>
    <style:style style:name="T55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5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57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57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57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8" style:family="paragraph" style:parent-style-name="Normal">
      <style:paragraph-properties fo:line-height="100%" fo:margin-bottom="0cm"/>
    </style:style>
    <style:style style:name="T55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5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55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560" style:family="paragraph" style:parent-style-name="Normal">
      <style:paragraph-properties fo:line-height="100%" fo:margin-bottom="0cm"/>
    </style:style>
    <style:style style:name="T56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6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56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562" style:family="paragraph" style:parent-style-name="Normal">
      <style:paragraph-properties fo:line-height="100%" fo:margin-bottom="0cm"/>
    </style:style>
    <style:style style:name="T56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3" style:family="paragraph" style:parent-style-name="Normal">
      <style:paragraph-properties fo:line-height="100%" fo:margin-bottom="0cm"/>
    </style:style>
    <style:style style:name="T56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6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564" style:family="paragraph" style:parent-style-name="Normal">
      <style:text-properties fo:font-size="10pt" style:font-size-asian="10pt" style:font-size-complex="10pt"/>
    </style:style>
    <style:style style:name="P565" style:family="paragraph" style:parent-style-name="Normal"/>
    <style:style style:name="T565_1" style:family="text">
      <style:text-properties fo:font-size="10pt" style:font-size-asian="10pt" style:font-size-complex="10pt"/>
    </style:style>
    <style:style style:name="T565_2" style:family="text">
      <style:text-properties fo:font-size="10pt" style:font-size-asian="10pt" style:font-size-complex="10pt"/>
    </style:style>
    <style:style style:name="T565_3" style:family="text">
      <style:text-properties fo:font-size="10pt" style:font-size-asian="10pt" style:font-size-complex="10pt"/>
    </style:style>
    <style:style style:name="T565_4" style:family="text">
      <style:text-properties fo:font-size="10pt" style:font-size-asian="10pt" style:font-size-complex="10pt"/>
    </style:style>
    <style:style style:name="T565_5" style:family="text">
      <style:text-properties fo:font-size="10pt" style:font-size-asian="10pt" style:font-size-complex="10pt"/>
    </style:style>
    <style:style style:name="P566" style:family="paragraph" style:parent-style-name="Normal">
      <style:text-properties fo:font-size="10pt" style:font-size-asian="10pt" style:font-size-complex="10pt"/>
    </style:style>
    <style:style style:name="P567" style:family="paragraph" style:parent-style-name="Normal"/>
    <style:style style:name="T567_1" style:family="text">
      <style:text-properties fo:font-size="10pt" style:font-size-asian="10pt" style:font-size-complex="10pt"/>
    </style:style>
    <style:style style:name="T567_2" style:family="text">
      <style:text-properties fo:font-size="10pt" style:font-size-asian="10pt" style:font-size-complex="10pt"/>
    </style:style>
    <style:style style:name="T567_3" style:family="text">
      <style:text-properties fo:font-size="10pt" style:font-size-asian="10pt" style:font-size-complex="10pt"/>
    </style:style>
    <style:style style:name="T567_4" style:family="text">
      <style:text-properties fo:font-size="10pt" style:font-size-asian="10pt" style:font-size-complex="10pt"/>
    </style:style>
    <style:style style:name="T567_5" style:family="text">
      <style:text-properties fo:font-size="10pt" style:font-size-asian="10pt" style:font-size-complex="10pt"/>
    </style:style>
    <style:style style:name="T567_6" style:family="text">
      <style:text-properties fo:font-size="10pt" style:font-size-asian="10pt" style:font-size-complex="10pt"/>
    </style:style>
    <style:style style:name="P568" style:family="paragraph" style:parent-style-name="Normal">
      <style:text-properties fo:font-size="10pt" style:font-size-asian="10pt" style:font-size-complex="10pt"/>
    </style:style>
    <style:style style:name="P569" style:family="paragraph" style:parent-style-name="Normal">
      <style:text-properties fo:font-size="10pt" style:font-size-asian="10pt" style:font-size-complex="10pt"/>
    </style:style>
    <style:style style:name="Table23" style:family="table">
      <style:table-properties table:align="left" style:width="16.503cm" fo:margin-left="0cm"/>
    </style:style>
    <style:style style:name="Column79" style:family="table-column">
      <style:table-column-properties style:column-width="3.062cm"/>
    </style:style>
    <style:style style:name="Column80" style:family="table-column">
      <style:table-column-properties style:column-width="1.062cm"/>
    </style:style>
    <style:style style:name="Column81" style:family="table-column">
      <style:table-column-properties style:column-width="1.69cm"/>
    </style:style>
    <style:style style:name="Column82" style:family="table-column">
      <style:table-column-properties style:column-width="5.749cm"/>
    </style:style>
    <style:style style:name="Column83" style:family="table-column">
      <style:table-column-properties style:column-width="4.941cm"/>
    </style:style>
    <style:style style:name="Row68" style:family="table-row">
      <style:table-row-properties style:min-row-height="0.863cm"/>
    </style:style>
    <style:style style:name="Cell222" style:family="table-cell">
      <style:table-cell-properties fo:background-color="#d9e2f3" style:vertical-align="middle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70" style:family="paragraph" style:parent-style-name="Normal">
      <style:paragraph-properties fo:line-height="100%" fo:margin-bottom="0cm"/>
    </style:style>
    <style:style style:name="T570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23" style:family="table-cell">
      <style:table-cell-properties fo:background-color="#ffffff" style:vertical-align="middle" fo:border-top="#000000 0.035cm solid" fo:border-bottom="#000000 0.035cm solid" fo:padding-left="0.19cm" fo:padding-right="0.19cm" fo:border-right="#000000 0.035cm solid" fo:wrap-option="wrap"/>
    </style:style>
    <style:style style:name="P571" style:family="paragraph" style:parent-style-name="Normal">
      <style:paragraph-properties fo:line-height="100%" fo:margin-bottom="0cm"/>
    </style:style>
    <style:style style:name="T57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69" style:family="table-row">
      <style:table-row-properties style:min-row-height="0.612cm"/>
    </style:style>
    <style:style style:name="Cell224" style:family="table-cell">
      <style:table-cell-properties fo:background-color="#d9e2f3" style:vertical-align="middle" fo:border-bottom="#000000 0.035cm solid" fo:padding-left="0.19cm" fo:border-left="#000000 0.035cm solid" fo:padding-right="0.19cm" fo:border-right="#000000 0.035cm solid" fo:wrap-option="wrap"/>
    </style:style>
    <style:style style:name="P572" style:family="paragraph" style:parent-style-name="Normal">
      <style:paragraph-properties fo:line-height="100%" fo:margin-bottom="0cm"/>
    </style:style>
    <style:style style:name="T572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25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573" style:family="paragraph" style:parent-style-name="Normal">
      <style:paragraph-properties fo:line-height="100%" fo:margin-bottom="0cm"/>
    </style:style>
    <style:style style:name="T57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26" style:family="table-cell">
      <style:table-cell-properties fo:background-color="#d9e2f3" style:vertical-align="middle" fo:border-bottom="#000000 0.035cm solid" fo:padding-left="0.19cm" fo:padding-right="0.19cm" fo:border-right="#000000 0.035cm solid" fo:wrap-option="wrap"/>
    </style:style>
    <style:style style:name="P574" style:family="paragraph" style:parent-style-name="Normal">
      <style:paragraph-properties fo:line-height="100%" fo:margin-bottom="0cm"/>
    </style:style>
    <style:style style:name="T574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27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575" style:family="paragraph" style:parent-style-name="Normal">
      <style:paragraph-properties fo:line-height="100%" fo:margin-bottom="0cm"/>
    </style:style>
    <style:style style:name="T57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70" style:family="table-row">
      <style:table-row-properties style:min-row-height="0.609cm"/>
    </style:style>
    <style:style style:name="Cell228" style:family="table-cell">
      <style:table-cell-properties fo:background-color="#d9e2f3" style:vertical-align="middle" fo:border-bottom="#000000 0.035cm solid" fo:padding-left="0.19cm" fo:border-left="#000000 0.035cm solid" fo:padding-right="0.19cm" fo:border-right="#000000 0.035cm solid" fo:wrap-option="wrap"/>
    </style:style>
    <style:style style:name="P576" style:family="paragraph" style:parent-style-name="Normal">
      <style:paragraph-properties fo:line-height="100%" fo:margin-bottom="0cm"/>
    </style:style>
    <style:style style:name="T576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29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577" style:family="paragraph" style:parent-style-name="Normal">
      <style:paragraph-properties fo:line-height="100%" fo:margin-bottom="0cm"/>
    </style:style>
    <style:style style:name="T57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30" style:family="table-cell">
      <style:table-cell-properties fo:background-color="#d9e2f3" style:vertical-align="middle" fo:border-bottom="#000000 0.035cm solid" fo:padding-left="0.19cm" fo:padding-right="0.19cm" fo:border-right="#000000 0.035cm solid" fo:wrap-option="wrap"/>
    </style:style>
    <style:style style:name="P578" style:family="paragraph" style:parent-style-name="Normal">
      <style:paragraph-properties fo:line-height="100%" fo:margin-bottom="0cm"/>
    </style:style>
    <style:style style:name="T578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31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579" style:family="paragraph" style:parent-style-name="Normal">
      <style:paragraph-properties fo:line-height="100%" fo:margin-bottom="0cm"/>
    </style:style>
    <style:style style:name="T57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580" style:family="paragraph" style:parent-style-name="Normal">
      <style:text-properties fo:font-size="10pt" style:font-size-asian="10pt" style:font-size-complex="10pt"/>
    </style:style>
    <style:style style:name="Table24" style:family="table">
      <style:table-properties table:align="left" style:width="16.494cm" fo:margin-left="0cm"/>
    </style:style>
    <style:style style:name="Column84" style:family="table-column">
      <style:table-column-properties style:column-width="5.3cm"/>
    </style:style>
    <style:style style:name="Column85" style:family="table-column">
      <style:table-column-properties style:column-width="5.3cm"/>
    </style:style>
    <style:style style:name="Column86" style:family="table-column">
      <style:table-column-properties style:column-width="5.893cm"/>
    </style:style>
    <style:style style:name="Row71" style:family="table-row"/>
    <style:style style:name="Cell23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1" style:family="paragraph" style:parent-style-name="Normal">
      <style:paragraph-properties fo:line-height="100%" fo:margin-bottom="0cm"/>
    </style:style>
    <style:style style:name="T581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81_2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3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2" style:family="paragraph" style:parent-style-name="Normal">
      <style:paragraph-properties fo:line-height="100%" fo:margin-bottom="0cm"/>
    </style:style>
    <style:style style:name="T582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3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3" style:family="paragraph" style:parent-style-name="Normal">
      <style:paragraph-properties fo:line-height="100%" fo:margin-bottom="0cm"/>
    </style:style>
    <style:style style:name="T583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72" style:family="table-row"/>
    <style:style style:name="Cell235" style:family="table-cell">
      <style:table-cell-properties style:vertical-align="top" fo:border-top="#5b9bd5 0.018cm solid" fo:border-bottom="#5b9bd5 0.018cm solid" fo:padding-left="0.19cm" fo:border-left="#000000 0.018cm solid" fo:padding-right="0.19cm" fo:border-right="#000000 0.018cm solid" fo:wrap-option="wrap"/>
    </style:style>
    <style:style style:name="P584" style:family="paragraph" style:parent-style-name="Normal">
      <style:paragraph-properties fo:line-height="100%" fo:margin-bottom="0cm"/>
    </style:style>
    <style:style style:name="T58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8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8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36" style:family="table-cell">
      <style:table-cell-properties style:vertical-align="top" fo:border-top="#5b9bd5 0.018cm solid" fo:border-bottom="#5b9bd5 0.018cm solid" fo:padding-left="0.19cm" fo:border-left="#000000 0.018cm solid" fo:padding-right="0.19cm" fo:border-right="#000000 0.018cm solid" fo:wrap-option="wrap"/>
    </style:style>
    <style:style style:name="P585" style:family="paragraph" style:parent-style-name="Normal">
      <style:paragraph-properties fo:line-height="100%" fo:margin-bottom="0cm"/>
    </style:style>
    <style:style style:name="T58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8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58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587" style:family="paragraph" style:parent-style-name="Normal">
      <style:paragraph-properties fo:line-height="100%" fo:margin-bottom="0cm"/>
    </style:style>
    <style:style style:name="T58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8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87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58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589" style:family="paragraph" style:parent-style-name="Normal">
      <style:paragraph-properties fo:line-height="100%" fo:margin-bottom="0cm"/>
    </style:style>
    <style:style style:name="T58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8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37" style:family="table-cell">
      <style:table-cell-properties style:vertical-align="top" fo:border-top="#5b9bd5 0.018cm solid" fo:border-bottom="#5b9bd5 0.018cm solid" fo:padding-left="0.19cm" fo:border-left="#000000 0.018cm solid" fo:padding-right="0.19cm" fo:border-right="#000000 0.018cm solid" fo:wrap-option="wrap"/>
    </style:style>
    <style:style style:name="P590" style:family="paragraph" style:parent-style-name="Normal">
      <style:paragraph-properties fo:line-height="100%" fo:margin-bottom="0cm"/>
    </style:style>
    <style:style style:name="T59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59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591" style:family="paragraph" style:parent-style-name="Normal">
      <style:text-properties fo:font-size="10pt" style:font-size-asian="10pt" style:font-size-complex="10pt"/>
    </style:style>
    <style:style style:name="P592" style:family="paragraph" style:parent-style-name="Normal"/>
    <style:style style:name="T592_1" style:family="text">
      <style:text-properties fo:font-size="10pt" style:font-size-asian="10pt" style:font-size-complex="10pt"/>
    </style:style>
    <style:style style:name="T592_2" style:family="text">
      <style:text-properties fo:font-size="10pt" style:font-size-asian="10pt" style:font-size-complex="10pt"/>
    </style:style>
    <style:style style:name="T592_3" style:family="text">
      <style:text-properties fo:font-size="10pt" style:font-size-asian="10pt" style:font-size-complex="10pt"/>
    </style:style>
    <style:style style:name="P593" style:family="paragraph" style:parent-style-name="Normal">
      <style:text-properties fo:font-size="10pt" style:font-size-asian="10pt" style:font-size-complex="10pt"/>
    </style:style>
    <style:style style:name="P594" style:family="paragraph" style:parent-style-name="Normal"/>
    <style:style style:name="T594_1" style:family="text">
      <style:text-properties fo:font-size="10pt" style:font-size-asian="10pt" style:font-size-complex="10pt"/>
    </style:style>
    <style:style style:name="P595" style:family="paragraph" style:parent-style-name="Normal">
      <style:text-properties fo:font-size="10pt" style:font-size-asian="10pt" style:font-size-complex="10pt"/>
    </style:style>
    <style:style style:name="P596" style:family="paragraph" style:parent-style-name="Normal"/>
    <style:style style:name="T596_1" style:family="text">
      <style:text-properties fo:font-size="10pt" style:font-size-asian="10pt" style:font-size-complex="10pt"/>
    </style:style>
    <style:style style:name="T596_2" style:family="text">
      <style:text-properties fo:font-size="10pt" style:font-size-asian="10pt" style:font-size-complex="10pt"/>
    </style:style>
    <style:style style:name="T596_3" style:family="text">
      <style:text-properties fo:font-size="10pt" style:font-size-asian="10pt" style:font-size-complex="10pt"/>
    </style:style>
    <style:style style:name="T596_4" style:family="text">
      <style:text-properties fo:font-size="10pt" style:font-size-asian="10pt" style:font-size-complex="10pt"/>
    </style:style>
    <style:style style:name="T596_5" style:family="text">
      <style:text-properties fo:font-size="10pt" style:font-size-asian="10pt" style:font-size-complex="10pt"/>
    </style:style>
    <style:style style:name="T596_6" style:family="text">
      <style:text-properties fo:font-size="10pt" style:font-size-asian="10pt" style:font-size-complex="10pt"/>
    </style:style>
    <style:style style:name="P597" style:family="paragraph" style:parent-style-name="Normal">
      <style:text-properties fo:font-size="10pt" style:font-size-asian="10pt" style:font-size-complex="10pt"/>
    </style:style>
    <style:style style:name="P598" style:family="paragraph" style:parent-style-name="Normal">
      <style:text-properties fo:font-size="10pt" style:font-size-asian="10pt" style:font-size-complex="10pt"/>
    </style:style>
    <style:style style:name="Table25" style:family="table">
      <style:table-properties table:align="left" style:width="16.503cm" fo:margin-left="0cm"/>
    </style:style>
    <style:style style:name="Column87" style:family="table-column">
      <style:table-column-properties style:column-width="3.062cm"/>
    </style:style>
    <style:style style:name="Column88" style:family="table-column">
      <style:table-column-properties style:column-width="1.062cm"/>
    </style:style>
    <style:style style:name="Column89" style:family="table-column">
      <style:table-column-properties style:column-width="1.69cm"/>
    </style:style>
    <style:style style:name="Column90" style:family="table-column">
      <style:table-column-properties style:column-width="5.749cm"/>
    </style:style>
    <style:style style:name="Column91" style:family="table-column">
      <style:table-column-properties style:column-width="4.941cm"/>
    </style:style>
    <style:style style:name="Row73" style:family="table-row">
      <style:table-row-properties style:min-row-height="0.863cm"/>
    </style:style>
    <style:style style:name="Cell238" style:family="table-cell">
      <style:table-cell-properties fo:background-color="#d9e2f3" style:vertical-align="middle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99" style:family="paragraph" style:parent-style-name="Normal">
      <style:paragraph-properties fo:line-height="100%" fo:margin-bottom="0cm"/>
    </style:style>
    <style:style style:name="T599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39" style:family="table-cell">
      <style:table-cell-properties fo:background-color="#ffffff" style:vertical-align="middle" fo:border-top="#000000 0.035cm solid" fo:border-bottom="#000000 0.035cm solid" fo:padding-left="0.19cm" fo:padding-right="0.19cm" fo:border-right="#000000 0.035cm solid" fo:wrap-option="wrap"/>
    </style:style>
    <style:style style:name="P600" style:family="paragraph" style:parent-style-name="Normal">
      <style:paragraph-properties fo:line-height="100%" fo:margin-bottom="0cm"/>
    </style:style>
    <style:style style:name="T60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74" style:family="table-row">
      <style:table-row-properties style:min-row-height="0.612cm"/>
    </style:style>
    <style:style style:name="Cell240" style:family="table-cell">
      <style:table-cell-properties fo:background-color="#d9e2f3" style:vertical-align="middle" fo:border-bottom="#000000 0.035cm solid" fo:padding-left="0.19cm" fo:border-left="#000000 0.035cm solid" fo:padding-right="0.19cm" fo:border-right="#000000 0.035cm solid" fo:wrap-option="wrap"/>
    </style:style>
    <style:style style:name="P601" style:family="paragraph" style:parent-style-name="Normal">
      <style:paragraph-properties fo:line-height="100%" fo:margin-bottom="0cm"/>
    </style:style>
    <style:style style:name="T601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41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602" style:family="paragraph" style:parent-style-name="Normal">
      <style:paragraph-properties fo:line-height="100%" fo:margin-bottom="0cm"/>
    </style:style>
    <style:style style:name="T60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42" style:family="table-cell">
      <style:table-cell-properties fo:background-color="#d9e2f3" style:vertical-align="middle" fo:border-bottom="#000000 0.035cm solid" fo:padding-left="0.19cm" fo:padding-right="0.19cm" fo:border-right="#000000 0.035cm solid" fo:wrap-option="wrap"/>
    </style:style>
    <style:style style:name="P603" style:family="paragraph" style:parent-style-name="Normal">
      <style:paragraph-properties fo:line-height="100%" fo:margin-bottom="0cm"/>
    </style:style>
    <style:style style:name="T603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43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604" style:family="paragraph" style:parent-style-name="Normal">
      <style:paragraph-properties fo:line-height="100%" fo:margin-bottom="0cm"/>
    </style:style>
    <style:style style:name="T60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75" style:family="table-row">
      <style:table-row-properties style:min-row-height="0.609cm"/>
    </style:style>
    <style:style style:name="Cell244" style:family="table-cell">
      <style:table-cell-properties fo:background-color="#d9e2f3" style:vertical-align="middle" fo:border-bottom="#000000 0.035cm solid" fo:padding-left="0.19cm" fo:border-left="#000000 0.035cm solid" fo:padding-right="0.19cm" fo:border-right="#000000 0.035cm solid" fo:wrap-option="wrap"/>
    </style:style>
    <style:style style:name="P605" style:family="paragraph" style:parent-style-name="Normal">
      <style:paragraph-properties fo:line-height="100%" fo:margin-bottom="0cm"/>
    </style:style>
    <style:style style:name="T605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45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606" style:family="paragraph" style:parent-style-name="Normal">
      <style:paragraph-properties fo:line-height="100%" fo:margin-bottom="0cm"/>
    </style:style>
    <style:style style:name="T60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46" style:family="table-cell">
      <style:table-cell-properties fo:background-color="#d9e2f3" style:vertical-align="middle" fo:border-bottom="#000000 0.035cm solid" fo:padding-left="0.19cm" fo:padding-right="0.19cm" fo:border-right="#000000 0.035cm solid" fo:wrap-option="wrap"/>
    </style:style>
    <style:style style:name="P607" style:family="paragraph" style:parent-style-name="Normal">
      <style:paragraph-properties fo:line-height="100%" fo:margin-bottom="0cm"/>
    </style:style>
    <style:style style:name="T607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47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608" style:family="paragraph" style:parent-style-name="Normal">
      <style:paragraph-properties fo:line-height="100%" fo:margin-bottom="0cm"/>
    </style:style>
    <style:style style:name="T60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609" style:family="paragraph" style:parent-style-name="Normal">
      <style:text-properties fo:font-size="10pt" style:font-size-asian="10pt" style:font-size-complex="10pt"/>
    </style:style>
    <style:style style:name="Table26" style:family="table">
      <style:table-properties table:align="left" style:width="16.494cm" fo:margin-left="0cm"/>
    </style:style>
    <style:style style:name="Column92" style:family="table-column">
      <style:table-column-properties style:column-width="5.3cm"/>
    </style:style>
    <style:style style:name="Column93" style:family="table-column">
      <style:table-column-properties style:column-width="5.3cm"/>
    </style:style>
    <style:style style:name="Column94" style:family="table-column">
      <style:table-column-properties style:column-width="5.893cm"/>
    </style:style>
    <style:style style:name="Row76" style:family="table-row"/>
    <style:style style:name="Cell24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0" style:family="paragraph" style:parent-style-name="Normal">
      <style:paragraph-properties fo:line-height="100%" fo:margin-bottom="0cm"/>
    </style:style>
    <style:style style:name="T610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10_2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4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1" style:family="paragraph" style:parent-style-name="Normal">
      <style:paragraph-properties fo:line-height="100%" fo:margin-bottom="0cm"/>
    </style:style>
    <style:style style:name="T611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5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2" style:family="paragraph" style:parent-style-name="Normal">
      <style:paragraph-properties fo:line-height="100%" fo:margin-bottom="0cm"/>
    </style:style>
    <style:style style:name="T612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77" style:family="table-row"/>
    <style:style style:name="Cell251" style:family="table-cell">
      <style:table-cell-properties style:vertical-align="top" fo:border-top="#5b9bd5 0.018cm solid" fo:border-bottom="#5b9bd5 0.018cm solid" fo:padding-left="0.19cm" fo:border-left="#000000 0.018cm solid" fo:padding-right="0.19cm" fo:border-right="#000000 0.018cm solid" fo:wrap-option="wrap"/>
    </style:style>
    <style:style style:name="P613" style:family="paragraph" style:parent-style-name="Normal">
      <style:paragraph-properties fo:line-height="100%" fo:margin-bottom="0cm"/>
    </style:style>
    <style:style style:name="T61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1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13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52" style:family="table-cell">
      <style:table-cell-properties style:vertical-align="top" fo:border-top="#5b9bd5 0.018cm solid" fo:border-bottom="#5b9bd5 0.018cm solid" fo:padding-left="0.19cm" fo:border-left="#000000 0.018cm solid" fo:padding-right="0.19cm" fo:border-right="#000000 0.018cm solid" fo:wrap-option="wrap"/>
    </style:style>
    <style:style style:name="P614" style:family="paragraph" style:parent-style-name="Normal">
      <style:paragraph-properties fo:line-height="100%" fo:margin-bottom="0cm"/>
    </style:style>
    <style:style style:name="T61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1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61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616" style:family="paragraph" style:parent-style-name="Normal">
      <style:paragraph-properties fo:line-height="100%" fo:margin-bottom="0cm"/>
    </style:style>
    <style:style style:name="T61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1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16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16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61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618" style:family="paragraph" style:parent-style-name="Normal">
      <style:paragraph-properties fo:line-height="100%" fo:margin-bottom="0cm"/>
    </style:style>
    <style:style style:name="T61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1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53" style:family="table-cell">
      <style:table-cell-properties style:vertical-align="top" fo:border-top="#5b9bd5 0.018cm solid" fo:border-bottom="#5b9bd5 0.018cm solid" fo:padding-left="0.19cm" fo:border-left="#000000 0.018cm solid" fo:padding-right="0.19cm" fo:border-right="#000000 0.018cm solid" fo:wrap-option="wrap"/>
    </style:style>
    <style:style style:name="P619" style:family="paragraph" style:parent-style-name="Normal">
      <style:paragraph-properties fo:line-height="100%" fo:margin-bottom="0cm"/>
    </style:style>
    <style:style style:name="T61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1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1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78" style:family="table-row">
      <style:table-row-properties style:min-row-height="4.221cm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0" style:family="paragraph" style:parent-style-name="Normal">
      <style:paragraph-properties fo:line-height="100%" fo:margin-bottom="0cm"/>
    </style:style>
    <style:style style:name="T62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2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20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20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621" style:family="paragraph" style:parent-style-name="Normal">
      <style:paragraph-properties fo:line-height="100%" fo:margin-bottom="0cm"/>
    </style:style>
    <style:style style:name="T62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2" style:family="paragraph" style:parent-style-name="Normal">
      <style:paragraph-properties fo:line-height="100%" fo:margin-bottom="0cm"/>
    </style:style>
    <style:style style:name="T62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2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62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624" style:family="paragraph" style:parent-style-name="Normal">
      <style:paragraph-properties fo:line-height="100%" fo:margin-bottom="0cm"/>
    </style:style>
    <style:style style:name="T62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2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62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626" style:family="paragraph" style:parent-style-name="Normal">
      <style:paragraph-properties fo:line-height="100%" fo:margin-bottom="0cm"/>
    </style:style>
    <style:style style:name="T62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2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7" style:family="paragraph" style:parent-style-name="Normal">
      <style:paragraph-properties fo:line-height="100%" fo:margin-bottom="0cm"/>
    </style:style>
    <style:style style:name="T62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2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27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27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628" style:family="paragraph" style:parent-style-name="Normal">
      <style:text-properties fo:font-size="10pt" style:font-size-asian="10pt" style:font-size-complex="10pt"/>
    </style:style>
    <style:style style:name="P629" style:family="paragraph" style:parent-style-name="Normal"/>
    <style:style style:name="T629_1" style:family="text">
      <style:text-properties fo:font-size="10pt" style:font-size-asian="10pt" style:font-size-complex="10pt"/>
    </style:style>
    <style:style style:name="T629_2" style:family="text">
      <style:text-properties fo:font-size="10pt" style:font-size-asian="10pt" style:font-size-complex="10pt"/>
    </style:style>
    <style:style style:name="T629_3" style:family="text">
      <style:text-properties fo:font-size="10pt" style:font-size-asian="10pt" style:font-size-complex="10pt"/>
    </style:style>
    <style:style style:name="P630" style:family="paragraph" style:parent-style-name="Normal">
      <style:text-properties fo:font-size="10pt" style:font-size-asian="10pt" style:font-size-complex="10pt"/>
    </style:style>
    <style:style style:name="P631" style:family="paragraph" style:parent-style-name="Normal"/>
    <style:style style:name="T631_1" style:family="text">
      <style:text-properties fo:font-size="10pt" style:font-size-asian="10pt" style:font-size-complex="10pt"/>
    </style:style>
    <style:style style:name="P632" style:family="paragraph" style:parent-style-name="Normal">
      <style:text-properties fo:font-size="10pt" style:font-size-asian="10pt" style:font-size-complex="10pt"/>
    </style:style>
    <style:style style:name="P633" style:family="paragraph" style:parent-style-name="Normal"/>
    <style:style style:name="T633_1" style:family="text">
      <style:text-properties fo:font-size="10pt" style:font-size-asian="10pt" style:font-size-complex="10pt"/>
    </style:style>
    <style:style style:name="T633_2" style:family="text">
      <style:text-properties fo:font-size="10pt" style:font-size-asian="10pt" style:font-size-complex="10pt"/>
    </style:style>
    <style:style style:name="T633_3" style:family="text">
      <style:text-properties fo:font-size="10pt" style:font-size-asian="10pt" style:font-size-complex="10pt"/>
    </style:style>
    <style:style style:name="T633_4" style:family="text">
      <style:text-properties fo:font-size="10pt" style:font-size-asian="10pt" style:font-size-complex="10pt"/>
    </style:style>
    <style:style style:name="T633_5" style:family="text">
      <style:text-properties fo:font-size="10pt" style:font-size-asian="10pt" style:font-size-complex="10pt"/>
    </style:style>
    <style:style style:name="T633_6" style:family="text">
      <style:text-properties fo:font-size="10pt" style:font-size-asian="10pt" style:font-size-complex="10pt"/>
    </style:style>
    <style:style style:name="P634" style:family="paragraph" style:parent-style-name="Normal">
      <style:text-properties fo:font-size="10pt" style:font-size-asian="10pt" style:font-size-complex="10pt"/>
    </style:style>
    <style:style style:name="Table27" style:family="table">
      <style:table-properties table:align="left" style:width="16.503cm" fo:margin-left="0cm"/>
    </style:style>
    <style:style style:name="Column95" style:family="table-column">
      <style:table-column-properties style:column-width="3.062cm"/>
    </style:style>
    <style:style style:name="Column96" style:family="table-column">
      <style:table-column-properties style:column-width="1.062cm"/>
    </style:style>
    <style:style style:name="Column97" style:family="table-column">
      <style:table-column-properties style:column-width="1.69cm"/>
    </style:style>
    <style:style style:name="Column98" style:family="table-column">
      <style:table-column-properties style:column-width="5.749cm"/>
    </style:style>
    <style:style style:name="Column99" style:family="table-column">
      <style:table-column-properties style:column-width="4.941cm"/>
    </style:style>
    <style:style style:name="Row79" style:family="table-row">
      <style:table-row-properties style:min-row-height="0.863cm"/>
    </style:style>
    <style:style style:name="Cell257" style:family="table-cell">
      <style:table-cell-properties fo:background-color="#d9e2f3" style:vertical-align="middle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35" style:family="paragraph" style:parent-style-name="Normal">
      <style:paragraph-properties fo:line-height="100%" fo:margin-bottom="0cm"/>
    </style:style>
    <style:style style:name="T635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58" style:family="table-cell">
      <style:table-cell-properties fo:background-color="#ffffff" style:vertical-align="middle" fo:border-top="#000000 0.035cm solid" fo:border-bottom="#000000 0.035cm solid" fo:padding-left="0.19cm" fo:padding-right="0.19cm" fo:border-right="#000000 0.035cm solid" fo:wrap-option="wrap"/>
    </style:style>
    <style:style style:name="P636" style:family="paragraph" style:parent-style-name="Normal">
      <style:paragraph-properties fo:line-height="100%" fo:margin-bottom="0cm"/>
    </style:style>
    <style:style style:name="T63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80" style:family="table-row">
      <style:table-row-properties style:min-row-height="0.612cm"/>
    </style:style>
    <style:style style:name="Cell259" style:family="table-cell">
      <style:table-cell-properties fo:background-color="#d9e2f3" style:vertical-align="middle" fo:border-bottom="#000000 0.035cm solid" fo:padding-left="0.19cm" fo:border-left="#000000 0.035cm solid" fo:padding-right="0.19cm" fo:border-right="#000000 0.035cm solid" fo:wrap-option="wrap"/>
    </style:style>
    <style:style style:name="P637" style:family="paragraph" style:parent-style-name="Normal">
      <style:paragraph-properties fo:line-height="100%" fo:margin-bottom="0cm"/>
    </style:style>
    <style:style style:name="T637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60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638" style:family="paragraph" style:parent-style-name="Normal">
      <style:paragraph-properties fo:line-height="100%" fo:margin-bottom="0cm"/>
    </style:style>
    <style:style style:name="T63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61" style:family="table-cell">
      <style:table-cell-properties fo:background-color="#d9e2f3" style:vertical-align="middle" fo:border-bottom="#000000 0.035cm solid" fo:padding-left="0.19cm" fo:padding-right="0.19cm" fo:border-right="#000000 0.035cm solid" fo:wrap-option="wrap"/>
    </style:style>
    <style:style style:name="P639" style:family="paragraph" style:parent-style-name="Normal">
      <style:paragraph-properties fo:line-height="100%" fo:margin-bottom="0cm"/>
    </style:style>
    <style:style style:name="T639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62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640" style:family="paragraph" style:parent-style-name="Normal">
      <style:paragraph-properties fo:line-height="100%" fo:margin-bottom="0cm"/>
    </style:style>
    <style:style style:name="T64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81" style:family="table-row">
      <style:table-row-properties style:min-row-height="0.609cm"/>
    </style:style>
    <style:style style:name="Cell263" style:family="table-cell">
      <style:table-cell-properties fo:background-color="#d9e2f3" style:vertical-align="middle" fo:border-bottom="#000000 0.035cm solid" fo:padding-left="0.19cm" fo:border-left="#000000 0.035cm solid" fo:padding-right="0.19cm" fo:border-right="#000000 0.035cm solid" fo:wrap-option="wrap"/>
    </style:style>
    <style:style style:name="P641" style:family="paragraph" style:parent-style-name="Normal">
      <style:paragraph-properties fo:line-height="100%" fo:margin-bottom="0cm"/>
    </style:style>
    <style:style style:name="T641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64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642" style:family="paragraph" style:parent-style-name="Normal">
      <style:paragraph-properties fo:line-height="100%" fo:margin-bottom="0cm"/>
    </style:style>
    <style:style style:name="T64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65" style:family="table-cell">
      <style:table-cell-properties fo:background-color="#d9e2f3" style:vertical-align="middle" fo:border-bottom="#000000 0.035cm solid" fo:padding-left="0.19cm" fo:padding-right="0.19cm" fo:border-right="#000000 0.035cm solid" fo:wrap-option="wrap"/>
    </style:style>
    <style:style style:name="P643" style:family="paragraph" style:parent-style-name="Normal">
      <style:paragraph-properties fo:line-height="100%" fo:margin-bottom="0cm"/>
    </style:style>
    <style:style style:name="T643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66" style:family="table-cell">
      <style:table-cell-properties style:vertical-align="middle" fo:border-bottom="#000000 0.035cm solid" fo:padding-left="0.19cm" fo:padding-right="0.19cm" fo:border-right="#000000 0.035cm solid" fo:wrap-option="wrap"/>
    </style:style>
    <style:style style:name="P644" style:family="paragraph" style:parent-style-name="Normal">
      <style:paragraph-properties fo:line-height="100%" fo:margin-bottom="0cm"/>
    </style:style>
    <style:style style:name="T64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645" style:family="paragraph" style:parent-style-name="Normal">
      <style:text-properties fo:font-size="10pt" style:font-size-asian="10pt" style:font-size-complex="10pt"/>
    </style:style>
    <style:style style:name="Table28" style:family="table">
      <style:table-properties table:align="left" style:width="16.494cm" fo:margin-left="0cm"/>
    </style:style>
    <style:style style:name="Column100" style:family="table-column">
      <style:table-column-properties style:column-width="5.3cm"/>
    </style:style>
    <style:style style:name="Column101" style:family="table-column">
      <style:table-column-properties style:column-width="5.3cm"/>
    </style:style>
    <style:style style:name="Column102" style:family="table-column">
      <style:table-column-properties style:column-width="5.893cm"/>
    </style:style>
    <style:style style:name="Row82" style:family="table-row"/>
    <style:style style:name="Cell26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6" style:family="paragraph" style:parent-style-name="Normal">
      <style:paragraph-properties fo:line-height="100%" fo:margin-bottom="0cm"/>
    </style:style>
    <style:style style:name="T646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46_2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6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7" style:family="paragraph" style:parent-style-name="Normal">
      <style:paragraph-properties fo:line-height="100%" fo:margin-bottom="0cm"/>
    </style:style>
    <style:style style:name="T647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6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8" style:family="paragraph" style:parent-style-name="Normal">
      <style:paragraph-properties fo:line-height="100%" fo:margin-bottom="0cm"/>
    </style:style>
    <style:style style:name="T648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83" style:family="table-row"/>
    <style:style style:name="Cell270" style:family="table-cell">
      <style:table-cell-properties style:vertical-align="top" fo:border-top="#5b9bd5 0.018cm solid" fo:border-bottom="#5b9bd5 0.018cm solid" fo:padding-left="0.19cm" fo:border-left="#000000 0.018cm solid" fo:padding-right="0.19cm" fo:border-right="#000000 0.018cm solid" fo:wrap-option="wrap"/>
    </style:style>
    <style:style style:name="P649" style:family="paragraph" style:parent-style-name="Normal">
      <style:paragraph-properties fo:line-height="100%" fo:margin-bottom="0cm"/>
    </style:style>
    <style:style style:name="T64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4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4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49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49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71" style:family="table-cell">
      <style:table-cell-properties style:vertical-align="top" fo:border-top="#5b9bd5 0.018cm solid" fo:border-bottom="#5b9bd5 0.018cm solid" fo:padding-left="0.19cm" fo:border-left="#000000 0.018cm solid" fo:padding-right="0.19cm" fo:border-right="#000000 0.018cm solid" fo:wrap-option="wrap"/>
    </style:style>
    <style:style style:name="P650" style:family="paragraph" style:parent-style-name="Normal">
      <style:paragraph-properties fo:line-height="100%" fo:margin-bottom="0cm"/>
    </style:style>
    <style:style style:name="T65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5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65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652" style:family="paragraph" style:parent-style-name="Normal">
      <style:paragraph-properties fo:line-height="100%" fo:margin-bottom="0cm"/>
    </style:style>
    <style:style style:name="T65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5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52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65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654" style:family="paragraph" style:parent-style-name="Normal">
      <style:paragraph-properties fo:line-height="100%" fo:margin-bottom="0cm"/>
    </style:style>
    <style:style style:name="T65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5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72" style:family="table-cell">
      <style:table-cell-properties style:vertical-align="top" fo:border-top="#5b9bd5 0.018cm solid" fo:border-bottom="#5b9bd5 0.018cm solid" fo:padding-left="0.19cm" fo:border-left="#000000 0.018cm solid" fo:padding-right="0.19cm" fo:border-right="#000000 0.018cm solid" fo:wrap-option="wrap"/>
    </style:style>
    <style:style style:name="P655" style:family="paragraph" style:parent-style-name="Normal">
      <style:paragraph-properties fo:line-height="100%" fo:margin-bottom="0cm"/>
    </style:style>
    <style:style style:name="T65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5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84" style:family="table-row">
      <style:table-row-properties style:min-row-height="4.221cm"/>
    </style:style>
    <style:style style:name="Cell2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6" style:family="paragraph" style:parent-style-name="Normal">
      <style:paragraph-properties fo:line-height="100%" fo:margin-bottom="0cm"/>
    </style:style>
    <style:style style:name="T65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5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56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56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56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56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56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56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56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56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56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7" style:family="paragraph" style:parent-style-name="Normal">
      <style:paragraph-properties fo:line-height="100%" fo:margin-bottom="0cm"/>
    </style:style>
    <style:style style:name="T65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5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65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659" style:family="paragraph" style:parent-style-name="Normal">
      <style:paragraph-properties fo:line-height="100%" fo:margin-bottom="0cm"/>
    </style:style>
    <style:style style:name="T65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5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5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59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66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661" style:family="paragraph" style:parent-style-name="Normal">
      <style:paragraph-properties fo:line-height="100%" fo:margin-bottom="0cm"/>
    </style:style>
    <style:style style:name="T66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6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2" style:family="paragraph" style:parent-style-name="Normal">
      <style:paragraph-properties fo:line-height="100%" fo:margin-bottom="0cm"/>
    </style:style>
    <style:style style:name="T66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6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62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62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663" style:family="paragraph" style:parent-style-name="Normal">
      <style:text-properties fo:font-size="10pt" style:font-size-asian="10pt" style:font-size-complex="10pt"/>
    </style:style>
    <style:style style:name="P664" style:family="paragraph" style:parent-style-name="Normal"/>
    <style:style style:name="T664_1" style:family="text">
      <style:text-properties fo:font-size="10pt" style:font-size-asian="10pt" style:font-size-complex="10pt"/>
    </style:style>
    <style:style style:name="T664_2" style:family="text">
      <style:text-properties fo:font-size="10pt" style:font-size-asian="10pt" style:font-size-complex="10pt"/>
    </style:style>
    <style:style style:name="T664_3" style:family="text">
      <style:text-properties fo:font-size="10pt" style:font-size-asian="10pt" style:font-size-complex="10pt"/>
    </style:style>
    <style:style style:name="P665" style:family="paragraph" style:parent-style-name="Normal">
      <style:text-properties fo:font-size="10pt" style:font-size-asian="10pt" style:font-size-complex="10pt"/>
    </style:style>
    <style:style style:name="P666" style:family="paragraph" style:parent-style-name="Normal"/>
    <style:style style:name="T666_1" style:family="text">
      <style:text-properties fo:font-size="10pt" style:font-size-asian="10pt" style:font-size-complex="10pt"/>
    </style:style>
    <style:style style:name="T666_2" style:family="text">
      <style:text-properties fo:font-size="10pt" style:font-size-asian="10pt" style:font-size-complex="10pt"/>
    </style:style>
    <style:style style:name="T666_3" style:family="text">
      <style:text-properties fo:font-size="10pt" style:font-size-asian="10pt" style:font-size-complex="10pt"/>
    </style:style>
    <style:style style:name="P667" style:family="paragraph" style:parent-style-name="Normal">
      <style:text-properties fo:font-size="10pt" style:font-size-asian="10pt" style:font-size-complex="10pt"/>
    </style:style>
    <style:style style:name="P668" style:family="paragraph" style:parent-style-name="Normal"/>
    <style:style style:name="T668_1" style:family="text">
      <style:text-properties fo:font-size="10pt" style:font-size-asian="10pt" style:font-size-complex="10pt"/>
    </style:style>
    <style:style style:name="T668_2" style:family="text">
      <style:text-properties fo:font-size="10pt" style:font-size-asian="10pt" style:font-size-complex="10pt"/>
    </style:style>
    <style:style style:name="T668_3" style:family="text">
      <style:text-properties fo:font-size="10pt" style:font-size-asian="10pt" style:font-size-complex="10pt"/>
    </style:style>
    <style:style style:name="T668_4" style:family="text">
      <style:text-properties fo:font-size="10pt" style:font-size-asian="10pt" style:font-size-complex="10pt"/>
    </style:style>
    <style:style style:name="T668_5" style:family="text">
      <style:text-properties fo:font-size="10pt" style:font-size-asian="10pt" style:font-size-complex="10pt"/>
    </style:style>
    <style:style style:name="T668_6" style:family="text">
      <style:text-properties fo:font-size="10pt" style:font-size-asian="10pt" style:font-size-complex="10pt"/>
    </style:style>
    <style:style style:name="P669" style:family="paragraph" style:parent-style-name="Normal">
      <style:text-properties fo:font-size="10pt" style:font-size-asian="10pt" style:font-size-complex="10pt"/>
    </style:style>
    <style:style style:name="P670" style:family="paragraph" style:parent-style-name="Normal"/>
    <style:style style:name="T670_1" style:family="text">
      <style:text-properties fo:font-size="10pt" style:font-size-asian="10pt" style:font-size-complex="10pt" fo:font-weight="bold" style:font-weight-asian="bold" style:font-weight-complex="bold"/>
    </style:style>
    <style:style style:name="T670_2" style:family="text">
      <style:text-properties fo:font-size="10pt" style:font-size-asian="10pt" style:font-size-complex="10pt" fo:font-weight="bold" style:font-weight-asian="bold" style:font-weight-complex="bold"/>
    </style:style>
    <style:style style:name="T670_3" style:family="text">
      <style:text-properties fo:font-size="10pt" style:font-size-asian="10pt" style:font-size-complex="10pt" fo:font-weight="bold" style:font-weight-asian="bold" style:font-weight-complex="bold"/>
    </style:style>
    <style:style style:name="P671" style:family="paragraph" style:parent-style-name="Normal"/>
    <style:style style:name="T671_1" style:family="text">
      <style:text-properties fo:font-size="10pt" style:font-size-asian="10pt" style:font-size-complex="10pt"/>
    </style:style>
    <style:style style:name="T671_2" style:family="text">
      <style:text-properties fo:font-size="10pt" style:font-size-asian="10pt" style:font-size-complex="10pt"/>
    </style:style>
    <style:style style:name="T671_3" style:family="text">
      <style:text-properties fo:font-size="10pt" style:font-size-asian="10pt" style:font-size-complex="10pt"/>
    </style:style>
    <style:style style:name="P672" style:family="paragraph" style:parent-style-name="Normal">
      <style:text-properties fo:font-size="10pt" style:font-size-asian="10pt" style:font-size-complex="10pt"/>
    </style:style>
    <style:style style:name="P673" style:family="paragraph" style:parent-style-name="Normal"/>
    <style:style style:name="T673_1" style:family="text">
      <style:text-properties fo:font-size="10pt" style:font-size-asian="10pt" style:font-size-complex="10pt"/>
    </style:style>
    <style:style style:name="P674" style:family="paragraph" style:parent-style-name="Normal">
      <style:text-properties fo:font-size="10pt" style:font-size-asian="10pt" style:font-size-complex="10pt"/>
    </style:style>
    <style:style style:name="P675" style:family="paragraph" style:parent-style-name="Normal"/>
    <style:style style:name="T675_1" style:family="text">
      <style:text-properties fo:font-size="10pt" style:font-size-asian="10pt" style:font-size-complex="10pt"/>
    </style:style>
    <style:style style:name="P676" style:family="paragraph" style:parent-style-name="Normal">
      <style:text-properties fo:font-size="10pt" style:font-size-asian="10pt" style:font-size-complex="10pt"/>
    </style:style>
    <style:style style:name="P677" style:family="paragraph" style:parent-style-name="Normal"/>
    <style:style style:name="T677_1" style:family="text">
      <style:text-properties fo:font-size="10pt" style:font-size-asian="10pt" style:font-size-complex="10pt"/>
    </style:style>
    <style:style style:name="T677_2" style:family="text">
      <style:text-properties fo:font-size="10pt" style:font-size-asian="10pt" style:font-size-complex="10pt"/>
    </style:style>
    <style:style style:name="T677_3" style:family="text">
      <style:text-properties fo:font-size="10pt" style:font-size-asian="10pt" style:font-size-complex="10pt"/>
    </style:style>
    <style:style style:name="P678" style:family="paragraph" style:parent-style-name="List_20_Paragraph">
      <style:text-properties fo:font-size="10pt" style:font-size-asian="10pt"/>
    </style:style>
    <style:style style:name="T678_1" style:family="text">
      <style:text-properties fo:font-size="10pt" style:font-size-asian="10pt"/>
    </style:style>
    <style:style style:name="P679" style:family="paragraph" style:parent-style-name="List_20_Paragraph">
      <style:text-properties fo:font-size="10pt" style:font-size-asian="10pt"/>
    </style:style>
    <style:style style:name="T679_1" style:family="text">
      <style:text-properties fo:font-size="10pt" style:font-size-asian="10pt"/>
    </style:style>
    <style:style style:name="P680" style:family="paragraph" style:parent-style-name="List_20_Paragraph">
      <style:text-properties fo:font-size="10pt" style:font-size-asian="10pt"/>
    </style:style>
    <style:style style:name="T680_1" style:family="text">
      <style:text-properties fo:font-size="10pt" style:font-size-asian="10pt"/>
    </style:style>
    <style:style style:name="P681" style:family="paragraph" style:parent-style-name="List_20_Paragraph">
      <style:text-properties fo:font-size="10pt" style:font-size-asian="10pt"/>
    </style:style>
    <style:style style:name="T681_1" style:family="text">
      <style:text-properties fo:font-size="10pt" style:font-size-asian="10pt"/>
    </style:style>
    <style:style style:name="P682" style:family="paragraph" style:parent-style-name="Heading_20_2">
      <style:paragraph-properties fo:break-before="page"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682_1" style:family="text">
      <style:text-properties fo:font-style="normal" style:font-style-asian="normal"/>
    </style:style>
    <style:style style:name="P683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684" style:family="paragraph" style:parent-style-name="Normal"/>
    <style:style style:name="T684_1" style:family="text">
      <style:text-properties fo:font-size="11pt" style:font-size-asian="11pt" style:font-name-complex="Arial" style:font-size-complex="11pt" fo:font-weight="bold" style:font-weight-asian="bold"/>
    </style:style>
    <style:style style:name="P685" style:family="paragraph" style:parent-style-name="Normal"/>
    <style:style style:name="T685_1" style:family="text">
      <style:text-properties fo:font-size="10pt" style:font-size-asian="10pt" style:font-size-complex="10pt" fo:language="en" fo:country="US"/>
    </style:style>
    <style:style style:name="T685_2" style:family="text">
      <style:text-properties fo:font-size="10pt" style:font-size-asian="10pt" style:font-size-complex="10pt" fo:language="en" fo:country="US"/>
    </style:style>
    <style:style style:name="T685_3" style:family="text">
      <style:text-properties fo:font-size="10pt" style:font-size-asian="10pt" style:font-size-complex="10pt" fo:language="en" fo:country="US"/>
    </style:style>
    <style:style style:name="P686" style:family="paragraph" style:parent-style-name="Normal">
      <style:text-properties fo:language-asian="en" fo:country-asian="GB" style:letter-kerning="true"/>
    </style:style>
    <style:style style:name="P687" style:family="paragraph" style:parent-style-name="Normal"/>
    <style:style style:name="T687_1" style:family="text">
      <style:text-properties fo:font-size="10pt" style:font-name-asian="Arial" style:font-size-asian="10pt" style:font-name-complex="Arial" style:font-size-complex="10pt" fo:language="en" fo:country="US" style:text-underline-style="solid" style:text-underline-color="font-color"/>
    </style:style>
    <style:style style:name="T687_2" style:family="text">
      <style:text-properties fo:font-size="10pt" style:font-name-asian="Arial" style:font-size-asian="10pt" style:font-name-complex="Arial" style:font-size-complex="10pt" fo:language="en" fo:country="US"/>
    </style:style>
    <style:style style:name="P688" style:family="paragraph" style:parent-style-name="Normal"/>
    <style:style style:name="T688_1" style:family="text">
      <style:text-properties fo:font-size="10pt" style:font-size-asian="10pt" style:font-size-complex="10pt" fo:language="en" fo:country="US"/>
    </style:style>
    <style:style style:name="T688_2" style:family="text">
      <style:text-properties fo:font-size="10pt" style:font-size-asian="10pt" style:font-size-complex="10pt" fo:language="en" fo:country="US"/>
    </style:style>
    <style:style style:name="T688_3" style:family="text">
      <style:text-properties fo:font-size="10pt" style:font-size-asian="10pt" style:font-size-complex="10pt" fo:language="en" fo:country="US"/>
    </style:style>
    <style:style style:name="T688_4" style:family="text">
      <style:text-properties fo:font-size="10pt" style:font-size-asian="10pt" style:font-size-complex="10pt" fo:language="en" fo:country="US"/>
    </style:style>
    <style:style style:name="T688_5" style:family="text">
      <style:text-properties fo:font-size="10pt" style:font-size-asian="10pt" style:font-size-complex="10pt" fo:language="en" fo:country="US"/>
    </style:style>
    <style:style style:name="T688_6" style:family="text">
      <style:text-properties fo:font-size="10pt" style:font-size-asian="10pt" style:font-size-complex="10pt" fo:language="en" fo:country="US"/>
    </style:style>
    <style:style style:name="P689" style:family="paragraph" style:parent-style-name="Normal">
      <style:text-properties fo:language-asian="en" fo:country-asian="GB" style:letter-kerning="true"/>
    </style:style>
    <style:style style:name="P690" style:family="paragraph" style:parent-style-name="Normal"/>
    <style:style style:name="T690_1" style:family="text">
      <style:text-properties fo:font-size="10pt" style:font-name-asian="Arial" style:font-size-asian="10pt" style:font-name-complex="Arial" style:font-size-complex="10pt" fo:language="en" fo:country="US" style:text-underline-style="solid" style:text-underline-color="font-color"/>
    </style:style>
    <style:style style:name="T690_2" style:family="text">
      <style:text-properties fo:font-size="10pt" style:font-name-asian="Arial" style:font-size-asian="10pt" style:font-name-complex="Arial" style:font-size-complex="10pt" fo:language="en" fo:country="US"/>
    </style:style>
    <style:style style:name="P691" style:family="paragraph" style:parent-style-name="Normal"/>
    <style:style style:name="T691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691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691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691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691_5" style:family="text">
      <style:text-properties fo:font-size="10pt" style:font-name-asian="Arial" style:font-size-asian="10pt" style:font-name-complex="Arial" style:font-size-complex="10pt" fo:language="en" fo:country="US"/>
    </style:style>
    <style:style style:name="T691_6" style:family="text">
      <style:text-properties fo:font-size="10pt" style:font-name-asian="Arial" style:font-size-asian="10pt" style:font-name-complex="Arial" style:font-size-complex="10pt" fo:language="en" fo:country="US"/>
    </style:style>
    <style:style style:name="T691_7" style:family="text">
      <style:text-properties fo:font-size="10pt" style:font-name-asian="Arial" style:font-size-asian="10pt" style:font-name-complex="Arial" style:font-size-complex="10pt" fo:language="en" fo:country="US"/>
    </style:style>
    <style:style style:name="T691_8" style:family="text">
      <style:text-properties fo:font-size="10pt" style:font-name-asian="Arial" style:font-size-asian="10pt" style:font-name-complex="Arial" style:font-size-complex="10pt" fo:language="en" fo:country="US"/>
    </style:style>
    <style:style style:name="T691_9" style:family="text">
      <style:text-properties fo:font-size="10pt" style:font-name-asian="Arial" style:font-size-asian="10pt" style:font-name-complex="Arial" style:font-size-complex="10pt" fo:language="en" fo:country="US"/>
    </style:style>
    <style:style style:name="P692" style:family="paragraph" style:parent-style-name="Normal"/>
    <style:style style:name="T692_1" style:family="text">
      <style:text-properties fo:font-size="10pt" style:font-name-asian="Arial" style:font-size-asian="10pt" style:font-name-complex="Arial" style:font-size-complex="10pt" fo:language="en" fo:country="US"/>
    </style:style>
    <style:style style:name="P693" style:family="paragraph" style:parent-style-name="Normal"/>
    <style:style style:name="T693_1" style:family="text">
      <style:text-properties fo:font-size="10pt" style:font-name-asian="Arial" style:font-size-asian="10pt" style:font-name-complex="Arial" style:font-size-complex="10pt" fo:language="en" fo:country="US" style:text-underline-style="solid" style:text-underline-color="font-color"/>
    </style:style>
    <style:style style:name="T693_2" style:family="text">
      <style:text-properties fo:font-size="10pt" style:font-name-asian="Arial" style:font-size-asian="10pt" style:font-name-complex="Arial" style:font-size-complex="10pt" fo:language="en" fo:country="US"/>
    </style:style>
    <style:style style:name="P694" style:family="paragraph" style:parent-style-name="Normal"/>
    <style:style style:name="T694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694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694_3" style:family="text">
      <style:text-properties fo:font-size="10pt" style:font-name-asian="Arial" style:font-size-asian="10pt" style:font-name-complex="Arial" style:font-size-complex="10pt" fo:language="en" fo:country="US"/>
    </style:style>
    <style:style style:name="P695" style:family="paragraph" style:parent-style-name="Normal"/>
    <style:style style:name="T695_1" style:family="text">
      <style:text-properties fo:font-size="10pt" style:font-name-asian="Arial" style:font-size-asian="10pt" style:font-name-complex="Arial" style:font-size-complex="10pt" fo:language="en" fo:country="US"/>
    </style:style>
    <style:style style:name="P696" style:family="paragraph" style:parent-style-name="Normal"/>
    <style:style style:name="T696_1" style:family="text">
      <style:text-properties fo:font-size="10pt" style:font-name-asian="Arial" style:font-size-asian="10pt" style:font-name-complex="Arial" style:font-size-complex="10pt" fo:language="en" fo:country="US" style:text-underline-style="solid" style:text-underline-color="font-color"/>
    </style:style>
    <style:style style:name="T696_2" style:family="text">
      <style:text-properties fo:font-size="10pt" style:font-name-asian="Arial" style:font-size-asian="10pt" style:font-name-complex="Arial" style:font-size-complex="10pt" fo:language="en" fo:country="US"/>
    </style:style>
    <style:style style:name="P697" style:family="paragraph" style:parent-style-name="Normal"/>
    <style:style style:name="T697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697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697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697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697_5" style:family="text">
      <style:text-properties fo:font-size="10pt" style:font-name-asian="Arial" style:font-size-asian="10pt" style:font-name-complex="Arial" style:font-size-complex="10pt" fo:language="en" fo:country="US"/>
    </style:style>
    <style:style style:name="P698" style:family="paragraph" style:parent-style-name="Normal"/>
    <style:style style:name="T698_1" style:family="text">
      <style:text-properties fo:font-size="10pt" style:font-name-asian="Arial" style:font-size-asian="10pt" style:font-name-complex="Arial" style:font-size-complex="10pt" fo:language="en" fo:country="US"/>
    </style:style>
    <style:style style:name="P699" style:family="paragraph" style:parent-style-name="Normal"/>
    <style:style style:name="T699_1" style:family="text">
      <style:text-properties fo:font-size="10pt" style:font-name-asian="Arial" style:font-size-asian="10pt" style:font-name-complex="Arial" style:font-size-complex="10pt" fo:language="en" fo:country="US" style:text-underline-style="solid" style:text-underline-color="font-color"/>
    </style:style>
    <style:style style:name="P700" style:family="paragraph" style:parent-style-name="Normal"/>
    <style:style style:name="T700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700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700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700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700_5" style:family="text">
      <style:text-properties fo:font-size="10pt" style:font-name-asian="Arial" style:font-size-asian="10pt" style:font-name-complex="Arial" style:font-size-complex="10pt" fo:language="en" fo:country="US"/>
    </style:style>
    <style:style style:name="T700_6" style:family="text">
      <style:text-properties fo:font-size="10pt" style:font-name-asian="Arial" style:font-size-asian="10pt" style:font-name-complex="Arial" style:font-size-complex="10pt" fo:language="en" fo:country="US"/>
    </style:style>
    <style:style style:name="T700_7" style:family="text">
      <style:text-properties fo:font-size="10pt" style:font-name-asian="Arial" style:font-size-asian="10pt" style:font-name-complex="Arial" style:font-size-complex="10pt" fo:language="en" fo:country="US"/>
    </style:style>
    <style:style style:name="T700_8" style:family="text">
      <style:text-properties fo:font-size="10pt" style:font-name-asian="Arial" style:font-size-asian="10pt" style:font-name-complex="Arial" style:font-size-complex="10pt" fo:language="en" fo:country="US"/>
    </style:style>
    <style:style style:name="T700_9" style:family="text">
      <style:text-properties fo:font-size="10pt" style:font-name-asian="Arial" style:font-size-asian="10pt" style:font-name-complex="Arial" style:font-size-complex="10pt" fo:language="en" fo:country="US"/>
    </style:style>
    <style:style style:name="T700_10" style:family="text">
      <style:text-properties fo:font-size="10pt" style:font-name-asian="Arial" style:font-size-asian="10pt" style:font-name-complex="Arial" style:font-size-complex="10pt" fo:language="en" fo:country="US"/>
    </style:style>
    <style:style style:name="T700_11" style:family="text">
      <style:text-properties fo:font-size="10pt" style:font-name-asian="Arial" style:font-size-asian="10pt" style:font-name-complex="Arial" style:font-size-complex="10pt" fo:language="en" fo:country="US"/>
    </style:style>
    <style:style style:name="T700_12" style:family="text">
      <style:text-properties fo:font-size="10pt" style:font-name-asian="Arial" style:font-size-asian="10pt" style:font-name-complex="Arial" style:font-size-complex="10pt" fo:language="en" fo:country="US"/>
    </style:style>
    <style:style style:name="P701" style:family="paragraph" style:parent-style-name="Normal">
      <style:text-properties fo:font-size="10pt" style:font-name-asian="Arial" style:font-size-asian="10pt" style:font-name-complex="Arial" style:font-size-complex="10pt" fo:language="en" fo:country="US"/>
    </style:style>
    <style:style style:name="P702" style:family="paragraph" style:parent-style-name="Normal"/>
    <style:style style:name="T702_1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T702_2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T702_3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P703" style:family="paragraph" style:parent-style-name="Normal">
      <style:paragraph-properties fo:margin-top="0.071cm" fo:margin-bottom="0.071cm"/>
    </style:style>
    <style:style style:name="T703_1" style:family="text">
      <style:text-properties fo:font-size="10pt" style:font-size-asian="10pt" style:font-size-complex="10pt"/>
    </style:style>
    <style:style style:name="P704" style:family="paragraph" style:parent-style-name="Normal">
      <style:text-properties fo:font-size="10pt" style:font-size-asian="10pt" style:font-size-complex="11pt"/>
    </style:style>
    <style:style style:name="P705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705_1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T705_2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P706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707" style:family="paragraph" style:parent-style-name="Normal"/>
    <style:style style:name="T707_1" style:family="text">
      <style:text-properties fo:font-size="11pt" style:font-size-asian="11pt" style:font-size-complex="11pt" fo:font-weight="bold" style:font-weight-asian="bold" style:font-weight-complex="bold"/>
    </style:style>
    <style:style style:name="T707_2" style:family="text">
      <style:text-properties fo:font-size="11pt" style:font-size-asian="11pt" style:font-size-complex="11pt" fo:font-weight="bold" style:font-weight-asian="bold" style:font-weight-complex="bold"/>
    </style:style>
    <style:style style:name="P708" style:family="paragraph" style:parent-style-name="Normal"/>
    <style:style style:name="T708_1" style:family="text">
      <style:text-properties fo:font-size="10pt" style:font-name-asian="Arial" style:font-size-asian="10pt" style:font-name-complex="Arial" style:font-size-complex="10pt"/>
    </style:style>
    <style:style style:name="T708_2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708_3" style:family="text">
      <style:text-properties fo:font-size="10pt" style:font-name-asian="Arial" style:font-size-asian="10pt" style:font-name-complex="Arial" style:font-size-complex="10pt"/>
    </style:style>
    <style:style style:name="T708_4" style:family="text">
      <style:text-properties fo:font-size="10pt" style:font-name-asian="Arial" style:font-size-asian="10pt" style:font-name-complex="Arial" style:font-size-complex="10pt"/>
    </style:style>
    <style:style style:name="P709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710" style:family="paragraph" style:parent-style-name="Normal"/>
    <style:style style:name="T710_1" style:family="text">
      <style:text-properties fo:font-size="10pt" style:font-name-asian="Arial" style:font-size-asian="10pt" style:font-name-complex="Arial" style:font-size-complex="10pt"/>
    </style:style>
    <style:style style:name="T710_2" style:family="text">
      <style:text-properties fo:font-size="10pt" style:font-name-asian="Arial" style:font-size-asian="10pt" style:font-name-complex="Arial" style:font-size-complex="10pt"/>
    </style:style>
    <style:style style:name="T710_3" style:family="text">
      <style:text-properties fo:font-size="10pt" style:font-name-asian="Arial" style:font-size-asian="10pt" style:font-name-complex="Arial" style:font-size-complex="10pt"/>
    </style:style>
    <style:style style:name="T710_4" style:family="text">
      <style:text-properties fo:font-size="10pt" style:font-name-asian="Arial" style:font-size-asian="10pt" style:font-name-complex="Arial" style:font-size-complex="10pt"/>
    </style:style>
    <style:style style:name="T710_5" style:family="text">
      <style:text-properties fo:font-size="10pt" style:font-name-asian="Arial" style:font-size-asian="10pt" style:font-name-complex="Arial" style:font-size-complex="10pt"/>
    </style:style>
    <style:style style:name="T710_6" style:family="text">
      <style:text-properties fo:font-size="10pt" style:font-name-asian="Arial" style:font-size-asian="10pt" style:font-name-complex="Arial" style:font-size-complex="10pt"/>
    </style:style>
    <style:style style:name="T710_7" style:family="text">
      <style:text-properties fo:font-size="10pt" style:font-name-asian="Arial" style:font-size-asian="10pt" style:font-name-complex="Arial" style:font-size-complex="10pt"/>
    </style:style>
    <style:style style:name="T710_8" style:family="text">
      <style:text-properties fo:font-size="10pt" style:font-name-asian="Arial" style:font-size-asian="10pt" style:font-name-complex="Arial" style:font-size-complex="10pt"/>
    </style:style>
    <style:style style:name="T710_9" style:family="text">
      <style:text-properties fo:font-size="10pt" style:font-name-asian="Arial" style:font-size-asian="10pt" style:font-name-complex="Arial" style:font-size-complex="10pt"/>
    </style:style>
    <style:style style:name="T710_10" style:family="text">
      <style:text-properties fo:font-size="10pt" style:font-name-asian="Arial" style:font-size-asian="10pt" style:font-name-complex="Arial" style:font-size-complex="10pt"/>
    </style:style>
    <style:style style:name="T710_11" style:family="text">
      <style:text-properties fo:font-size="10pt" style:font-name-asian="Arial" style:font-size-asian="10pt" style:font-name-complex="Arial" style:font-size-complex="10pt"/>
    </style:style>
    <style:style style:name="P711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712" style:family="paragraph" style:parent-style-name="Normal"/>
    <style:style style:name="T712_1" style:family="text">
      <style:text-properties fo:font-size="10pt" style:font-name-asian="Arial" style:font-size-asian="10pt" style:font-name-complex="Arial" style:font-size-complex="10pt"/>
    </style:style>
    <style:style style:name="P713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714" style:family="paragraph" style:parent-style-name="Normal"/>
    <style:style style:name="T714_1" style:family="text">
      <style:text-properties fo:font-size="10pt" style:font-name-asian="Arial" style:font-size-asian="10pt" style:font-name-complex="Arial" style:font-size-complex="10pt"/>
    </style:style>
    <style:style style:name="P715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716" style:family="paragraph" style:parent-style-name="Normal"/>
    <style:style style:name="T716_1" style:family="text">
      <style:text-properties fo:font-size="10pt" style:font-name-asian="Arial" style:font-size-asian="10pt" style:font-name-complex="Arial" style:font-size-complex="10pt"/>
    </style:style>
    <style:style style:name="P717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718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718_1" style:family="text">
      <style:text-properties fo:font-size="14pt" style:font-size-asian="14pt" style:font-size-complex="11pt" fo:font-weight="bold" style:font-weight-asian="bold"/>
    </style:style>
    <style:style style:name="T718_2" style:family="text">
      <style:text-properties fo:font-size="14pt" style:font-size-asian="14pt" style:font-size-complex="11pt" fo:font-weight="bold" style:font-weight-asian="bold"/>
    </style:style>
    <style:style style:name="T718_3" style:family="text">
      <style:text-properties fo:font-size="14pt" style:font-size-asian="14pt" style:font-size-complex="11pt" fo:font-weight="bold" style:font-weight-asian="bold"/>
    </style:style>
    <style:style style:name="T718_4" style:family="text">
      <style:text-properties fo:font-size="14pt" style:font-size-asian="14pt" style:font-size-complex="11pt" fo:font-weight="bold" style:font-weight-asian="bold"/>
    </style:style>
    <style:style style:name="P719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720" style:family="paragraph" style:parent-style-name="Normal"/>
    <style:style style:name="T720_1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720_2" style:family="text">
      <style:text-properties fo:color="#000000" fo:font-size="10pt" style:font-name-asian="Arial" style:font-size-asian="10pt" style:font-name-complex="Arial" style:font-size-complex="10pt"/>
    </style:style>
    <style:style style:name="P721" style:family="paragraph" style:parent-style-name="Normal">
      <style:text-properties fo:color="#000000" fo:font-size="10pt" style:font-name-asian="Arial" style:font-size-asian="10pt" style:font-name-complex="Arial" style:font-size-complex="10pt"/>
    </style:style>
    <style:style style:name="P722" style:family="paragraph" style:parent-style-name="Normal"/>
    <style:style style:name="T722_1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722_2" style:family="text">
      <style:text-properties fo:color="#000000" fo:font-size="10pt" style:font-name-asian="Arial" style:font-size-asian="10pt" style:font-name-complex="Arial" style:font-size-complex="10pt"/>
    </style:style>
    <style:style style:name="P723" style:family="paragraph" style:parent-style-name="Normal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724" style:family="paragraph" style:parent-style-name="Normal"/>
    <style:style style:name="T724_1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724_2" style:family="text">
      <style:text-properties fo:color="#000000" fo:font-size="10pt" style:font-name-asian="Arial" style:font-size-asian="10pt" style:font-name-complex="Arial" style:font-size-complex="10pt"/>
    </style:style>
    <style:style style:name="T724_3" style:family="text">
      <style:text-properties fo:color="#000000" fo:font-size="10pt" style:font-name-asian="Arial" style:font-size-asian="10pt" style:font-name-complex="Arial" style:font-size-complex="10pt"/>
    </style:style>
    <style:style style:name="T724_4" style:family="text">
      <style:text-properties fo:color="#000000" fo:font-size="10pt" style:font-name-asian="Arial" style:font-size-asian="10pt" style:font-name-complex="Arial" style:font-size-complex="10pt"/>
    </style:style>
    <style:style style:name="T724_5" style:family="text">
      <style:text-properties fo:color="#000000" fo:font-size="10pt" style:font-name-asian="Arial" style:font-size-asian="10pt" style:font-name-complex="Arial" style:font-size-complex="10pt"/>
    </style:style>
    <style:style style:name="T724_6" style:family="text">
      <style:text-properties fo:color="#000000" fo:font-size="10pt" style:font-name-asian="Arial" style:font-size-asian="10pt" style:font-name-complex="Arial" style:font-size-complex="10pt"/>
    </style:style>
    <style:style style:name="P725" style:family="paragraph" style:parent-style-name="Normal">
      <style:text-properties fo:color="#000000" fo:font-size="10pt" style:font-name-asian="Arial" style:font-size-asian="10pt" style:font-name-complex="Arial" style:font-size-complex="10pt"/>
    </style:style>
    <style:style style:name="P726" style:family="paragraph" style:parent-style-name="Normal"/>
    <style:style style:name="T726_1" style:family="text">
      <style:text-properties fo:color="#000000" fo:font-size="10pt" style:font-name-asian="Arial" style:font-size-asian="10pt" style:font-name-complex="Arial" style:font-size-complex="10pt"/>
    </style:style>
    <style:style style:name="T726_2" style:family="text">
      <style:text-properties fo:color="#000000" fo:font-size="10pt" style:font-name-asian="Arial" style:font-size-asian="10pt" style:font-name-complex="Arial" style:font-size-complex="10pt"/>
    </style:style>
    <style:style style:name="T726_3" style:family="text">
      <style:text-properties fo:color="#000000" fo:font-size="10pt" style:font-name-asian="Arial" style:font-size-asian="10pt" style:font-name-complex="Arial" style:font-size-complex="10pt"/>
    </style:style>
    <style:style style:name="T726_4" style:family="text">
      <style:text-properties fo:color="#000000" fo:font-size="10pt" style:font-name-asian="Arial" style:font-size-asian="10pt" style:font-name-complex="Arial" style:font-size-complex="10pt"/>
    </style:style>
    <style:style style:name="T726_5" style:family="text">
      <style:text-properties fo:color="#000000" fo:font-size="10pt" style:font-name-asian="Arial" style:font-size-asian="10pt" style:font-name-complex="Arial" style:font-size-complex="10pt"/>
    </style:style>
    <style:style style:name="T726_6" style:family="text">
      <style:text-properties fo:color="#000000" fo:font-size="10pt" style:font-name-asian="Arial" style:font-size-asian="10pt" style:font-name-complex="Arial" style:font-size-complex="10pt"/>
    </style:style>
    <style:style style:name="T726_7" style:family="text">
      <style:text-properties fo:color="#000000" fo:font-size="10pt" style:font-name-asian="Arial" style:font-size-asian="10pt" style:font-name-complex="Arial" style:font-size-complex="10pt"/>
    </style:style>
    <style:style style:name="T726_8" style:family="text">
      <style:text-properties fo:color="#000000" fo:font-size="10pt" style:font-name-asian="Arial" style:font-size-asian="10pt" style:font-name-complex="Arial" style:font-size-complex="10pt"/>
    </style:style>
    <style:style style:name="T726_9" style:family="text">
      <style:text-properties fo:color="#000000" fo:font-size="10pt" style:font-name-asian="Arial" style:font-size-asian="10pt" style:font-name-complex="Arial" style:font-size-complex="10pt"/>
    </style:style>
    <style:style style:name="T726_10" style:family="text">
      <style:text-properties fo:color="#000000" fo:font-size="10pt" style:font-name-asian="Arial" style:font-size-asian="10pt" style:font-name-complex="Arial" style:font-size-complex="10pt"/>
    </style:style>
    <style:style style:name="T726_11" style:family="text">
      <style:text-properties fo:color="#000000" fo:font-size="10pt" style:font-name-asian="Arial" style:font-size-asian="10pt" style:font-name-complex="Arial" style:font-size-complex="10pt"/>
    </style:style>
    <style:style style:name="T726_12" style:family="text">
      <style:text-properties fo:color="#000000" fo:font-size="10pt" style:font-name-asian="Arial" style:font-size-asian="10pt" style:font-name-complex="Arial" style:font-size-complex="10pt"/>
    </style:style>
    <style:style style:name="T726_13" style:family="text">
      <style:text-properties fo:color="#000000" fo:font-size="10pt" style:font-name-asian="Arial" style:font-size-asian="10pt" style:font-name-complex="Arial" style:font-size-complex="10pt"/>
    </style:style>
    <style:style style:name="T726_14" style:family="text">
      <style:text-properties fo:color="#000000" fo:font-size="10pt" style:font-name-asian="Arial" style:font-size-asian="10pt" style:font-name-complex="Arial" style:font-size-complex="10pt"/>
    </style:style>
    <style:style style:name="T726_15" style:family="text">
      <style:text-properties fo:color="#000000" fo:font-size="10pt" style:font-name-asian="Arial" style:font-size-asian="10pt" style:font-name-complex="Arial" style:font-size-complex="10pt"/>
    </style:style>
    <style:style style:name="P727" style:family="paragraph" style:parent-style-name="Normal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728" style:family="paragraph" style:parent-style-name="Normal"/>
    <style:style style:name="T728_1" style:family="text">
      <style:text-properties fo:color="#000000" fo:font-size="10pt" style:font-size-asian="10pt" style:font-size-complex="10pt" fo:font-weight="bold" style:font-weight-asian="bold" style:font-weight-complex="bold"/>
    </style:style>
    <style:style style:name="T728_2" style:family="text"/>
    <style:style style:name="T728_3" style:family="text">
      <style:text-properties fo:color="#000000" fo:font-size="10pt" style:font-size-asian="10pt" style:font-size-complex="10pt"/>
    </style:style>
    <style:style style:name="T728_4" style:family="text">
      <style:text-properties fo:color="#000000" fo:font-size="10pt" style:font-size-asian="10pt" style:font-size-complex="10pt"/>
    </style:style>
    <style:style style:name="T728_5" style:family="text">
      <style:text-properties fo:color="#000000" fo:font-size="10pt" style:font-size-asian="10pt" style:font-size-complex="10pt"/>
    </style:style>
    <style:style style:name="T728_6" style:family="text">
      <style:text-properties fo:color="#000000" fo:font-size="10pt" style:font-size-asian="10pt" style:font-size-complex="10pt"/>
    </style:style>
    <style:style style:name="P729" style:family="paragraph" style:parent-style-name="Normal">
      <style:text-properties fo:font-size="10pt" style:font-size-asian="10pt" style:font-size-complex="10pt"/>
    </style:style>
    <style:style style:name="P730" style:family="paragraph" style:parent-style-name="List_20_Paragraph">
      <style:paragraph-properties fo:margin-bottom="0cm"/>
      <style:text-properties fo:font-size="10pt" style:font-size-asian="10pt"/>
    </style:style>
    <style:style style:name="P731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731_1" style:family="text">
      <style:text-properties fo:font-size="14pt" style:font-size-asian="14pt" style:font-size-complex="11pt" fo:font-weight="bold" style:font-weight-asian="bold"/>
    </style:style>
    <style:style style:name="T731_2" style:family="text">
      <style:text-properties fo:font-size="14pt" style:font-size-asian="14pt" style:font-size-complex="11pt" fo:font-weight="bold" style:font-weight-asian="bold"/>
    </style:style>
    <style:style style:name="T731_3" style:family="text">
      <style:text-properties fo:font-size="14pt" style:font-size-asian="14pt" style:font-size-complex="11pt" fo:font-weight="bold" style:font-weight-asian="bold"/>
    </style:style>
    <style:style style:name="P732" style:family="paragraph" style:parent-style-name="Normal">
      <style:text-properties fo:font-size="10pt" style:font-size-asian="10pt" style:font-size-complex="11pt" style:font-weight-complex="bold"/>
    </style:style>
    <style:style style:name="P733" style:family="paragraph" style:parent-style-name="Annotation_20_text"/>
    <style:style style:name="T733_1" style:family="text">
      <style:text-properties fo:color="#000000" style:font-name-complex="Arial" fo:font-weight="bold" style:font-weight-asian="bold" style:font-weight-complex="bold"/>
    </style:style>
    <style:style style:name="T733_2" style:family="text"/>
    <style:style style:name="T733_3" style:family="text">
      <style:text-properties fo:color="#000000" style:font-name-complex="Arial"/>
    </style:style>
    <style:style style:name="T733_4" style:family="text">
      <style:text-properties fo:color="#000000" style:font-name-complex="Arial"/>
    </style:style>
    <style:style style:name="T733_5" style:family="text">
      <style:text-properties fo:color="#000000" style:font-name-complex="Arial"/>
    </style:style>
    <style:style style:name="T733_6" style:family="text">
      <style:text-properties fo:color="#000000" style:font-name-complex="Arial"/>
    </style:style>
    <style:style style:name="T733_7" style:family="text">
      <style:text-properties fo:color="#000000" style:font-name-complex="Arial"/>
    </style:style>
    <style:style style:name="T733_8" style:family="text">
      <style:text-properties fo:color="#000000" style:font-name-complex="Arial"/>
    </style:style>
    <style:style style:name="T733_9" style:family="text">
      <style:text-properties fo:color="#000000" style:font-name-complex="Arial"/>
    </style:style>
    <style:style style:name="T733_10" style:family="text">
      <style:text-properties fo:color="#000000" style:font-name-complex="Arial"/>
    </style:style>
    <style:style style:name="T733_11" style:family="text">
      <style:text-properties fo:color="#000000" style:font-name-complex="Arial"/>
    </style:style>
    <style:style style:name="T733_12" style:family="text">
      <style:text-properties fo:color="#000000" style:font-name-complex="Arial"/>
    </style:style>
    <style:style style:name="T733_13" style:family="text">
      <style:text-properties fo:color="#000000" style:font-name-complex="Arial"/>
    </style:style>
    <style:style style:name="T733_14" style:family="text">
      <style:text-properties fo:color="#000000" style:font-name-complex="Arial"/>
    </style:style>
    <style:style style:name="T733_15" style:family="text">
      <style:text-properties fo:color="#000000" style:font-name-complex="Arial"/>
    </style:style>
    <style:style style:name="P734" style:family="paragraph" style:parent-style-name="Annotation_20_text">
      <style:text-properties fo:color="#000000" style:font-name-complex="Arial"/>
    </style:style>
    <style:style style:name="P735" style:family="paragraph" style:parent-style-name="Annotation_20_text"/>
    <style:style style:name="T735_1" style:family="text">
      <style:text-properties fo:color="#000000" style:font-name-complex="Arial" fo:font-weight="bold" style:font-weight-asian="bold" style:font-weight-complex="bold"/>
    </style:style>
    <style:style style:name="T735_2" style:family="text">
      <style:text-properties fo:color="#000000" style:font-name-complex="Arial"/>
    </style:style>
    <style:style style:name="P736" style:family="paragraph" style:parent-style-name="Annotation_20_text">
      <style:text-properties fo:color="#000000" style:font-name-complex="Arial"/>
    </style:style>
    <style:style style:name="P737" style:family="paragraph" style:parent-style-name="Annotation_20_text"/>
    <style:style style:name="T737_1" style:family="text">
      <style:text-properties fo:color="#000000" style:font-name-complex="Arial" fo:font-weight="bold" style:font-weight-asian="bold" style:font-weight-complex="bold"/>
    </style:style>
    <style:style style:name="T737_2" style:family="text">
      <style:text-properties fo:color="#000000" style:font-name-complex="Arial"/>
    </style:style>
    <style:style style:name="T737_3" style:family="text">
      <style:text-properties fo:color="#000000" style:font-name-complex="Arial"/>
    </style:style>
    <style:style style:name="T737_4" style:family="text">
      <style:text-properties fo:color="#000000" style:font-name-complex="Arial"/>
    </style:style>
    <style:style style:name="P738" style:family="paragraph" style:parent-style-name="Annotation_20_text">
      <style:paragraph-properties fo:text-align="justify"/>
    </style:style>
    <style:style style:name="P739" style:family="paragraph" style:parent-style-name="Annotation_20_text">
      <style:paragraph-properties fo:text-align="justify"/>
    </style:style>
    <style:style style:name="T739_1" style:family="text"/>
    <style:style style:name="T739_2" style:family="text"/>
    <style:style style:name="P740" style:family="paragraph" style:parent-style-name="List_20_Paragraph">
      <style:paragraph-properties fo:margin-left="1.251cm"/>
      <style:text-properties fo:font-size="10pt" style:font-size-asian="10pt"/>
    </style:style>
    <style:style style:name="T740_1" style:family="text">
      <style:text-properties fo:font-size="10pt" style:font-size-asian="10pt"/>
    </style:style>
    <style:style style:name="T740_2" style:family="text">
      <style:text-properties fo:font-size="10pt" style:font-size-asian="10pt"/>
    </style:style>
    <style:style style:name="T740_3" style:family="text">
      <style:text-properties fo:font-size="10pt" style:font-size-asian="10pt"/>
    </style:style>
    <style:style style:name="P741" style:family="paragraph" style:parent-style-name="List_20_Paragraph">
      <style:paragraph-properties fo:margin-left="1.251cm"/>
      <style:text-properties fo:font-size="10pt" style:font-size-asian="10pt"/>
    </style:style>
    <style:style style:name="P742" style:family="paragraph" style:parent-style-name="List_20_Paragraph">
      <style:paragraph-properties fo:margin-left="1.251cm"/>
      <style:text-properties fo:font-size="10pt" style:font-size-asian="10pt"/>
    </style:style>
    <style:style style:name="T742_1" style:family="text">
      <style:text-properties fo:font-size="10pt" style:font-size-asian="10pt"/>
    </style:style>
    <style:style style:name="T742_2" style:family="text">
      <style:text-properties fo:font-size="10pt" style:font-size-asian="10pt"/>
    </style:style>
    <style:style style:name="T742_3" style:family="text">
      <style:text-properties fo:font-size="10pt" style:font-size-asian="10pt"/>
    </style:style>
    <style:style style:name="P743" style:family="paragraph" style:parent-style-name="List_20_Paragraph">
      <style:text-properties fo:font-size="10pt" style:font-size-asian="10pt"/>
    </style:style>
    <style:style style:name="P744" style:family="paragraph" style:parent-style-name="List_20_Paragraph">
      <style:paragraph-properties fo:margin-left="1.251cm"/>
      <style:text-properties fo:font-size="10pt" style:font-size-asian="10pt"/>
    </style:style>
    <style:style style:name="T744_1" style:family="text">
      <style:text-properties fo:font-size="10pt" style:font-size-asian="10pt"/>
    </style:style>
    <style:style style:name="P745" style:family="paragraph" style:parent-style-name="List_20_Paragraph">
      <style:text-properties fo:font-size="10pt" style:font-size-asian="10pt"/>
    </style:style>
    <style:style style:name="P746" style:family="paragraph" style:parent-style-name="List_20_Paragraph">
      <style:paragraph-properties fo:margin-left="1.251cm"/>
    </style:style>
    <style:style style:name="T746_1" style:family="text">
      <style:text-properties fo:font-size="10pt" style:font-size-asian="10pt"/>
    </style:style>
    <style:style style:name="P747" style:family="paragraph" style:parent-style-name="List_20_Paragraph">
      <style:text-properties fo:font-size="10pt" style:font-size-asian="10pt" style:font-size-complex="8pt" style:letter-kerning="true"/>
    </style:style>
    <style:style style:name="P748" style:family="paragraph" style:parent-style-name="List_20_Paragraph">
      <style:paragraph-properties fo:margin-left="1.251cm"/>
    </style:style>
    <style:style style:name="T748_1" style:family="text">
      <style:text-properties fo:font-size="10pt" style:font-size-asian="10pt"/>
    </style:style>
    <style:style style:name="T748_2" style:family="text">
      <style:text-properties fo:font-size="10pt" style:font-size-asian="10pt"/>
    </style:style>
    <style:style style:name="T748_3" style:family="text">
      <style:text-properties fo:font-size="10pt" style:font-size-asian="10pt"/>
    </style:style>
    <style:style style:name="P749" style:family="paragraph" style:parent-style-name="List_20_Paragraph">
      <style:text-properties fo:font-size="10pt" style:font-size-asian="10pt" style:letter-kerning="true"/>
    </style:style>
    <style:style style:name="P750" style:family="paragraph" style:parent-style-name="Normal"/>
    <style:style style:name="T750_1" style:family="text">
      <style:text-properties fo:font-size="10pt" style:font-size-asian="10pt" style:font-size-complex="10pt"/>
    </style:style>
    <style:style style:name="T750_2" style:family="text">
      <style:text-properties fo:font-size="10pt" style:font-size-asian="10pt" style:font-size-complex="10pt"/>
    </style:style>
    <style:style style:name="T750_3" style:family="text">
      <style:text-properties fo:font-size="10pt" style:font-size-asian="10pt" style:font-size-complex="10pt"/>
    </style:style>
    <style:style style:name="T750_4" style:family="text">
      <style:text-properties fo:font-size="10pt" style:font-size-asian="10pt" style:font-size-complex="10pt"/>
    </style:style>
    <style:style style:name="T750_5" style:family="text">
      <style:text-properties fo:font-size="10pt" style:font-size-asian="10pt" style:font-size-complex="10pt"/>
    </style:style>
    <style:style style:name="T750_6" style:family="text">
      <style:text-properties fo:font-size="10pt" style:font-size-asian="10pt" style:font-size-complex="10pt"/>
    </style:style>
    <style:style style:name="T750_7" style:family="text">
      <style:text-properties fo:font-size="10pt" style:font-size-asian="10pt" style:font-size-complex="10pt"/>
    </style:style>
    <style:style style:name="T750_8" style:family="text">
      <style:text-properties fo:font-size="10pt" style:font-size-asian="10pt" style:font-size-complex="10pt"/>
    </style:style>
    <style:style style:name="P751" style:family="paragraph" style:parent-style-name="Normal">
      <style:text-properties fo:font-size="10pt" style:font-size-asian="10pt" style:font-size-complex="10pt"/>
    </style:style>
    <style:style style:name="P752" style:family="paragraph" style:parent-style-name="Normal"/>
    <style:style style:name="T752_1" style:family="text">
      <style:text-properties fo:font-size="10pt" style:font-size-asian="10pt" style:font-size-complex="10pt"/>
    </style:style>
    <style:style style:name="P753" style:family="paragraph" style:parent-style-name="List_20_Paragraph">
      <style:paragraph-properties fo:margin-left="1.251cm"/>
    </style:style>
    <style:style style:name="T753_1" style:family="text">
      <style:text-properties fo:font-size="10pt" style:font-size-asian="10pt"/>
    </style:style>
    <style:style style:name="P754" style:family="paragraph" style:parent-style-name="List_20_Paragraph">
      <style:paragraph-properties fo:margin-left="1.251cm"/>
      <style:text-properties fo:font-size="10pt" style:font-size-asian="10pt"/>
    </style:style>
    <style:style style:name="P755" style:family="paragraph" style:parent-style-name="List_20_Paragraph">
      <style:paragraph-properties fo:margin-left="1.251cm"/>
    </style:style>
    <style:style style:name="T755_1" style:family="text">
      <style:text-properties fo:font-size="10pt" style:font-size-asian="10pt"/>
    </style:style>
    <style:style style:name="P756" style:family="paragraph" style:parent-style-name="List_20_Paragraph">
      <style:paragraph-properties fo:margin-left="1.251cm"/>
      <style:text-properties fo:font-size="10pt" style:font-size-asian="10pt"/>
    </style:style>
    <style:style style:name="P757" style:family="paragraph" style:parent-style-name="List_20_Paragraph">
      <style:paragraph-properties fo:margin-left="1.251cm"/>
    </style:style>
    <style:style style:name="T757_1" style:family="text">
      <style:text-properties fo:font-size="10pt" style:font-size-asian="10pt"/>
    </style:style>
    <style:style style:name="P758" style:family="paragraph" style:parent-style-name="List_20_Paragraph">
      <style:paragraph-properties fo:margin-left="1.251cm"/>
      <style:text-properties fo:font-size="10pt" style:font-size-asian="10pt"/>
    </style:style>
    <style:style style:name="P759" style:family="paragraph" style:parent-style-name="List_20_Paragraph">
      <style:paragraph-properties fo:margin-left="1.251cm"/>
    </style:style>
    <style:style style:name="T759_1" style:family="text">
      <style:text-properties fo:font-size="10pt" style:font-size-asian="10pt"/>
    </style:style>
    <style:style style:name="P760" style:family="paragraph" style:parent-style-name="List_20_Paragraph">
      <style:text-properties style:font-size-complex="12pt" style:letter-kerning="true"/>
    </style:style>
    <style:style style:name="P761" style:family="paragraph" style:parent-style-name="List_20_Paragraph">
      <style:paragraph-properties fo:margin-left="1.251cm"/>
      <style:text-properties fo:font-size="10pt" style:font-size-asian="10pt" style:letter-kerning="true"/>
    </style:style>
    <style:style style:name="T761_1" style:family="text">
      <style:text-properties fo:font-size="10pt" style:font-size-asian="10pt" style:letter-kerning="true"/>
    </style:style>
    <style:style style:name="T761_2" style:family="text">
      <style:text-properties fo:font-size="10pt" style:font-size-asian="10pt" style:letter-kerning="true"/>
    </style:style>
    <style:style style:name="T761_3" style:family="text">
      <style:text-properties fo:font-size="10pt" style:font-size-asian="10pt" style:letter-kerning="true"/>
    </style:style>
    <style:style style:name="P762" style:family="paragraph" style:parent-style-name="List_20_Paragraph">
      <style:text-properties fo:font-size="10pt" style:font-size-asian="10pt" style:letter-kerning="true"/>
    </style:style>
    <style:style style:name="P763" style:family="paragraph" style:parent-style-name="List_20_Paragraph">
      <style:paragraph-properties fo:margin-left="1.251cm"/>
      <style:text-properties fo:font-size="10pt" style:font-size-asian="10pt" style:letter-kerning="true"/>
    </style:style>
    <style:style style:name="T763_1" style:family="text">
      <style:text-properties fo:font-size="10pt" style:font-size-asian="10pt" style:letter-kerning="true"/>
    </style:style>
    <style:style style:name="T763_2" style:family="text">
      <style:text-properties fo:font-size="10pt" style:font-size-asian="10pt" style:letter-kerning="true"/>
    </style:style>
    <style:style style:name="P764" style:family="paragraph" style:parent-style-name="Normal">
      <style:text-properties fo:language-asian="en" fo:country-asian="GB" style:letter-kerning="true"/>
    </style:style>
    <style:style style:name="P765" style:family="paragraph" style:parent-style-name="Normal"/>
    <style:style style:name="Table29" style:family="table">
      <style:table-properties table:align="left" style:width="16.252cm" fo:margin-left="-0.009cm"/>
    </style:style>
    <style:style style:name="Column103" style:family="table-column">
      <style:table-column-properties style:column-width="4.251cm"/>
    </style:style>
    <style:style style:name="Column104" style:family="table-column">
      <style:table-column-properties style:column-width="4cm"/>
    </style:style>
    <style:style style:name="Column105" style:family="table-column">
      <style:table-column-properties style:column-width="3.501cm"/>
    </style:style>
    <style:style style:name="Column106" style:family="table-column">
      <style:table-column-properties style:column-width="4.5cm"/>
    </style:style>
    <style:style style:name="Row85" style:family="table-row"/>
    <style:style style:name="Cell27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6" style:family="paragraph" style:parent-style-name="Normal">
      <style:paragraph-properties fo:line-height="100%" fo:margin-bottom="0cm"/>
    </style:style>
    <style:style style:name="T76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2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7" style:family="paragraph" style:parent-style-name="Normal">
      <style:paragraph-properties fo:line-height="100%" fo:margin-bottom="0cm"/>
    </style:style>
    <style:style style:name="T7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768" style:family="paragraph" style:parent-style-name="Normal">
      <style:paragraph-properties fo:line-height="100%" fo:margin-bottom="0cm"/>
    </style:style>
    <style:style style:name="T76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6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6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68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7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9" style:family="paragraph" style:parent-style-name="Normal">
      <style:paragraph-properties fo:line-height="100%" fo:margin-bottom="0cm"/>
    </style:style>
    <style:style style:name="T76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2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0" style:family="paragraph" style:parent-style-name="Normal">
      <style:paragraph-properties fo:line-height="100%" fo:margin-bottom="0cm"/>
    </style:style>
    <style:style style:name="T77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771" style:family="paragraph" style:parent-style-name="Normal">
      <style:paragraph-properties fo:line-height="100%" fo:margin-bottom="0cm"/>
    </style:style>
    <style:style style:name="T77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771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771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771_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772" style:family="paragraph" style:parent-style-name="Normal"/>
    <style:style style:name="P773" style:family="paragraph" style:parent-style-name="Normal"/>
  </office:automatic-styles>
  <office:body>
    <office:text>
      <text:h text:style-name="P1" text:outline-level="2"><text:span text:style-name="T1_1">Annual<text:s/>Review</text:span></text:h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text:s/></text:span><text:span text:style-name="T3_2">Urban<text:s/>Climate<text:s/>Action<text:s/>Programme</text:span></text:p>
            <text:p text:style-name="P4"/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5"><text:span text:style-name="T5_1">Programme<text:s/>Value<text:s/>£<text:s/>(full<text:s/>life):<text:s/></text:span><text:span text:style-name="T5_2">£</text:span><text:span text:style-name="T5_3">33</text:span><text:span text:style-name="T5_4">,00</text:span><text:span text:style-name="T5_5">6</text:span><text:span text:style-name="T5_6">,</text:span><text:span text:style-name="T5_7">434.12</text:span></text:p>
            <text:p text:style-name="P6"/>
          </table:table-cell>
          <table:covered-table-cell/>
          <table:table-cell table:style-name="Cell3">
            <text:p text:style-name="P7"><text:span text:style-name="T7_1">Review<text:s/>date:<text:s/></text:span><text:span text:style-name="T7_2">08/06</text:span><text:span text:style-name="T7_3">/2026</text:span></text:p>
            <text:p text:style-name="P8"/>
          </table:table-cell>
        </table:table-row>
        <table:table-row table:style-name="Row3">
          <table:table-cell table:style-name="Cell4">
            <text:p text:style-name="P9"><text:span text:style-name="T9_1">Programme<text:s/></text:span><text:span text:style-name="T9_2">Code:</text:span><text:span text:style-name="T9_3"><text:s/></text:span><text:span text:style-name="T9_4">301499</text:span></text:p>
            <text:p text:style-name="P10"/>
          </table:table-cell>
          <table:table-cell table:style-name="Cell5">
            <text:p text:style-name="P11"><text:span text:style-name="T11_1">AMP<text:s/>start<text:s/>date:</text:span><text:span text:style-name="T11_2"><text:s/>01/01/202</text:span><text:span text:style-name="T11_3">2</text:span></text:p>
            <text:p text:style-name="P12"/>
          </table:table-cell>
          <table:table-cell table:style-name="Cell6">
            <text:p text:style-name="P13"><text:span text:style-name="T13_1">AMP<text:s/>end<text:s/>date:</text:span><text:span text:style-name="T13_2"><text:s/>31/</text:span><text:span text:style-name="T13_3">03/2027</text:span></text:p>
            <text:p text:style-name="P14"/>
          </table:table-cell>
        </table:table-row>
      </table:table>
      <text:p text:style-name="P15"/>
      <text:p text:style-name="P16"><text:span text:style-name="T16_1">Summary<text:s/>of<text:s/>Programme<text:s/>Performance<text:s/>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4">
          <table:table-cell table:style-name="Cell7">
            <text:p text:style-name="P17"><text:span text:style-name="T17_1">Year</text:span><text:span text:style-name="T17_2"><text:line-break/>(January<text:s/>to<text:s/>December)</text:span></text:p>
          </table:table-cell>
          <table:table-cell table:style-name="Cell8">
            <text:p text:style-name="P18"><text:span text:style-name="T18_1">2022</text:span></text:p>
            <text:p text:style-name="P19"/>
          </table:table-cell>
          <table:table-cell table:style-name="Cell9">
            <text:p text:style-name="P20"><text:span text:style-name="T20_1">2023</text:span></text:p>
            <text:p text:style-name="P21"/>
          </table:table-cell>
          <table:table-cell table:style-name="Cell10">
            <text:p text:style-name="P22"><text:span text:style-name="T22_1">2024</text:span></text:p>
            <text:p text:style-name="P23"/>
          </table:table-cell>
          <table:table-cell table:style-name="Cell11">
            <text:p text:style-name="P24"><text:span text:style-name="T24_1">2025</text:span></text:p>
            <text:p text:style-name="P25"/>
          </table:table-cell>
          <table:table-cell table:style-name="Cell12">
            <text:p text:style-name="P26"/>
          </table:table-cell>
          <table:table-cell table:style-name="Cell13">
            <text:p text:style-name="P27"/>
          </table:table-cell>
          <table:table-cell table:style-name="Cell14">
            <text:p text:style-name="P28"/>
          </table:table-cell>
          <table:table-cell table:style-name="Cell15">
            <text:p text:style-name="P29"/>
          </table:table-cell>
        </table:table-row>
        <table:table-row table:style-name="Row5">
          <table:table-cell table:style-name="Cell16">
            <text:p text:style-name="P30"><text:span text:style-name="T30_1">Overall<text:s/>Output<text:s/>Score</text:span></text:p>
          </table:table-cell>
          <table:table-cell table:style-name="Cell17">
            <text:p text:style-name="P31"><text:span text:style-name="T31_1">A</text:span></text:p>
            <text:p text:style-name="P32"/>
          </table:table-cell>
          <table:table-cell table:style-name="Cell18">
            <text:p text:style-name="P33"><text:span text:style-name="T33_1">A</text:span></text:p>
            <text:p text:style-name="P34"/>
          </table:table-cell>
          <table:table-cell table:style-name="Cell19">
            <text:p text:style-name="P35"><text:span text:style-name="T35_1">A</text:span><text:span text:style-name="T35_2">+</text:span></text:p>
            <text:p text:style-name="P36"/>
          </table:table-cell>
          <table:table-cell table:style-name="Cell20">
            <text:p text:style-name="P37"><text:span text:style-name="T37_1">A</text:span><text:span text:style-name="T37_2">+</text:span></text:p>
            <text:p text:style-name="P38"/>
          </table:table-cell>
          <table:table-cell table:style-name="Cell21">
            <text:p text:style-name="P39"/>
          </table:table-cell>
          <table:table-cell table:style-name="Cell22">
            <text:p text:style-name="P40"/>
          </table:table-cell>
          <table:table-cell table:style-name="Cell23">
            <text:p text:style-name="P41"/>
          </table:table-cell>
          <table:table-cell table:style-name="Cell24">
            <text:p text:style-name="P42"/>
          </table:table-cell>
        </table:table-row>
        <table:table-row table:style-name="Row6">
          <table:table-cell table:style-name="Cell25">
            <text:p text:style-name="P43"><text:span text:style-name="T43_1">Overall<text:s/>programme<text:s/>risk<text:s/>rating</text:span></text:p>
          </table:table-cell>
          <table:table-cell table:style-name="Cell26">
            <text:p text:style-name="P44"><text:span text:style-name="T44_1">Moderate</text:span></text:p>
          </table:table-cell>
          <table:table-cell table:style-name="Cell27">
            <text:p text:style-name="P45"><text:span text:style-name="T45_1">Moderate</text:span></text:p>
          </table:table-cell>
          <table:table-cell table:style-name="Cell28">
            <text:p text:style-name="P46"><text:span text:style-name="T46_1">Moderate</text:span></text:p>
          </table:table-cell>
          <table:table-cell table:style-name="Cell29">
            <text:p text:style-name="P47"><text:span text:style-name="T47_1">Moderate</text:span></text:p>
          </table:table-cell>
          <table:table-cell table:style-name="Cell30">
            <text:p text:style-name="P48"/>
          </table:table-cell>
          <table:table-cell table:style-name="Cell31">
            <text:p text:style-name="P49"/>
          </table:table-cell>
          <table:table-cell table:style-name="Cell32">
            <text:p text:style-name="P50"/>
          </table:table-cell>
          <table:table-cell table:style-name="Cell33">
            <text:p text:style-name="P51"/>
          </table:table-cell>
        </table:table-row>
      </table:table>
      <text:p text:style-name="P52"/>
      <table:table table:style-name="Table3">
        <table:table-column table:style-name="Column13"/>
        <table:table-column table:style-name="Column14"/>
        <table:table-row table:style-name="Row7">
          <table:table-cell table:style-name="Cell34">
            <text:p text:style-name="P53"><text:span text:style-name="T53_1">DevTracker</text:span><text:span text:style-name="T53_2"><text:s/>Link<text:s/>to<text:s/>Business<text:s/>Case:<text:s/></text:span></text:p>
          </table:table-cell>
          <table:table-cell table:style-name="Cell35">
            <text:p text:style-name="P54"><text:span text:style-name="T54_1">https://iati.fcdo.gov.uk/iati_documents/D0002882.odt</text:span></text:p>
          </table:table-cell>
        </table:table-row>
        <table:table-row table:style-name="Row8">
          <table:table-cell table:style-name="Cell36">
            <text:p text:style-name="P55"><text:span text:style-name="T55_1">DevTracker</text:span><text:span text:style-name="T55_2"><text:s/>Link<text:s/>to<text:s/>results<text:s/>framework:<text:s/></text:span></text:p>
          </table:table-cell>
          <table:table-cell table:style-name="Cell37">
            <text:p text:style-name="P56"><text:span text:style-name="T56_1">https://iati.fcdo.gov.uk/iati_documents/D0007441.xlsx</text:span></text:p>
          </table:table-cell>
        </table:table-row>
      </table:table>
      <text:p text:style-name="P57"/>
      <text:p text:style-name="P58"/>
      <text:p text:style-name="P59"><text:span text:style-name="T59_1">A.<text:s/></text:span><text:span text:style-name="T59_2">SUMMARY<text:s/>AND<text:s/>OVERVIEW</text:span></text:p>
      <text:p text:style-name="P60"><text:span text:style-name="T60_1">The<text:s/>Urban<text:s/>Climate<text:s/>Action<text:s/>Programme<text:s/>(UCAP)<text:s/>supports cities<text:s/>across<text:s/>Africa, Asia and<text:s/>Latin<text:s/>America to<text:s/>mobilise<text:s/>political<text:s/>and<text:s/>technical<text:s/>leadership<text:s/>on<text:s/>net<text:s/>zero<text:s/>and<text:s/>implement<text:s/>low-carbon<text:s/>infrastructure<text:s/>projects, plans and<text:s/>policies.<text:s/>It provides benefits<text:s/>including<text:s/>employment<text:s/>opportunities,<text:s/>improving<text:s/>citizens’<text:s/>health,<text:s/>and<text:s/>social<text:s/>equity. It<text:s/>is<text:s/>part<text:s/>of<text:s/>the<text:s/>UK’s<text:s/>International<text:s/>Climate<text:s/>Finance<text:s/>commitment and<text:s/>the<text:s/></text:span><text:span text:style-name="T60_2">Accelerating<text:s/>Climate<text:s/>Transitions<text:s/>Community<text:s/></text:span><text:span text:style-name="T60_3">of Expertise.   </text:span></text:p>
      <text:p text:style-name="P61"><text:span text:style-name="T61_1"> </text:span></text:p>
      <text:p text:style-name="P62"><text:span text:style-name="T62_1">UCAP<text:s/>comprises<text:s/>two<text:s/>components: </text:span></text:p>
      <text:list text:style-name="LS18" xml:id="list0">
        <text:list-item>
          <text:p text:style-name="P63"><text:span text:style-name="T63_1">The<text:s/>Climate<text:s/>Action<text:s/>Implementation<text:s/>(CAI) component is<text:s/>led<text:s/>by<text:s/>C40<text:s/>and<text:s/>aims<text:s/>to<text:s/>enable<text:s/>cities<text:s/>to<text:s/>accelerate<text:s/>progress<text:s/>against<text:s/>their<text:s/>net-zero<text:s/>Climate<text:s/>Action<text:s/>Plans<text:s/>(CAPs)<text:s/>by<text:s/>delivering<text:s/>selected<text:s/>high-impact<text:s/>actions<text:s/>(SHIA)<text:s/>and<text:s/>incorporating<text:s/>climate<text:s/>action<text:s/>throughout<text:s/>city<text:s/>planning<text:s/>and<text:s/>decision-making<text:s/>processes. </text:span><text:span text:style-name="T63_2">The<text:s/>first<text:s/>phase<text:s/>ran<text:s/></text:span><text:span text:style-name="T63_3">from<text:s/>January<text:s/>2022<text:s/>to<text:s/></text:span><text:span text:style-name="T63_4">March<text:s/>2026</text:span><text:span text:style-name="T63_5">.</text:span><text:span text:style-name="T63_6"><text:s/></text:span><text:span text:style-name="T63_7">A<text:s/>second<text:s/>phase<text:s/>will<text:s/>run<text:s/></text:span><text:span text:style-name="T63_8">from<text:s/>April<text:s/>2026<text:s/>to<text:s/>March<text:s/>2027.</text:span><text:span text:style-name="T63_9"> </text:span></text:p>
        </text:list-item>
      </text:list>
      <text:list text:style-name="LS19" xml:id="list1">
        <text:list-item>
          <text:p text:style-name="P64"><text:span text:style-name="T64_1">The<text:s/>C40<text:s/>Cities<text:s/>Finance<text:s/>Facility<text:s/>(CFF)<text:s/>is<text:s/>led<text:s/>by<text:s/>GIZ<text:s/>and<text:s/>implemented<text:s/>with<text:s/>C40. It is<text:s/>a<text:s/>multi-donor<text:s/>project<text:s/>preparation<text:s/>facility<text:s/>supporting<text:s/>cities<text:s/>to<text:s/>develop<text:s/>low-carbon<text:s/>infrastructure<text:s/>projects<text:s/>which<text:s/>are<text:s/>linked<text:s/>to<text:s/>credible<text:s/>sources<text:s/>of<text:s/>finance. Phase<text:s/>3,<text:s/>which<text:s/></text:span><text:span text:style-name="T64_2">closed<text:s/></text:span><text:span text:style-name="T64_3">October<text:s/>2024,<text:s/>was<text:s/>funded<text:s/>by<text:s/>Germany,<text:s/>France,<text:s/>UK,<text:s/>and<text:s/>USA.<text:s/>Phase<text:s/>4</text:span><text:span text:style-name="T64_4"><text:s/>is<text:s/>running<text:s/>from<text:s/></text:span><text:span text:style-name="T64_5">November<text:s/>2024</text:span><text:span text:style-name="T64_6"><text:s/>to<text:s/>December<text:s/>202</text:span><text:span text:style-name="T64_7">7</text:span><text:span text:style-name="T64_8">.<text:s/></text:span><text:span text:style-name="T64_9">F</text:span><text:span text:style-name="T64_10">unded<text:s/>by<text:s/>Germany<text:s/>and the UK</text:span><text:span text:style-name="T64_11">,<text:s/>it<text:s/>will<text:s/>support<text:s/></text:span><text:span text:style-name="T64_12">at<text:s/>least<text:s/>five<text:s/>new<text:s/>projects<text:s/>in<text:s/>addition<text:s/>to<text:s/></text:span><text:span text:style-name="T64_13">continuing<text:s/>support<text:s/>for<text:s/></text:span><text:span text:style-name="T64_14">four<text:s/>Phase<text:s/>3<text:s/>projects<text:s/>in<text:s/>South<text:s/>Africa</text:span><text:span text:style-name="T64_15">.<text:s/></text:span></text:p>
        </text:list-item>
      </text:list>
      <text:p text:style-name="P65"/>
      <text:p text:style-name="P66"><text:span text:style-name="T66_1">The<text:s/>two<text:s/>components<text:s/>are<text:s/>at<text:s/>different<text:s/>stages<text:s/>of<text:s/>maturity:<text:s/>CAI<text:s/>has<text:s/>completed<text:s/>Phase<text:s/>1<text:s/>and<text:s/>provides<text:s/>strong<text:s/>evidence<text:s/>of<text:s/>outcomes<text:s/>and<text:s/>value<text:s/>for<text:s/>money,<text:s/>while<text:s/>CFF<text:s/>Phase<text:s/>4<text:s/>is<text:s/>in<text:s/>its<text:s/>first<text:s/>year<text:s/>and<text:s/>is<text:s/>therefore<text:s/>assessed<text:s/>primarily<text:s/>on<text:s/>the<text:s/>quality<text:s/>of<text:s/>inception,<text:s/>pipeline<text:s/>development<text:s/>and<text:s/>early<text:s/>delivery<text:s/>foundations.</text:span></text:p>
      <text:p text:style-name="P67"/>
      <text:p text:style-name="P68"><text:span text:style-name="T68_1">UCAP’s<text:s/>annual<text:s/>reviews<text:s/>generally<text:s/>cover<text:s/>January<text:s/>to<text:s/>December</text:span><text:span text:style-name="T68_2">.<text:s/>However,<text:s/>with<text:s/>CAI’s<text:s/>first<text:s/>phase<text:s/>concluding<text:s/>on<text:s/>31<text:s/>March<text:s/>2026,<text:s/></text:span><text:span text:style-name="T68_3">this<text:s/>annual<text:s/>review<text:s/>will<text:s/>also<text:s/>include<text:s/>CAI’s<text:s/>results<text:s/>up<text:s/>to<text:s/>the<text:s/>end<text:s/>of<text:s/>March<text:s/>2026.<text:s/></text:span><text:span text:style-name="T68_4">CFF<text:s/>reporting<text:s/>will<text:s/>run<text:s/>from<text:s/>January<text:s/>to<text:s/>December<text:s/>2025.</text:span></text:p>
      <text:p text:style-name="P69"/>
      <text:p text:style-name="P70"><text:span text:style-name="T70_1">The<text:s/>reduction<text:s/>in<text:s/>ODA<text:s/>has<text:s/>resulted<text:s/>in<text:s/>key<text:s/>changes<text:s/>to<text:s/>this<text:s/>programme.<text:s/>This<text:s/>Annual<text:s/>Review<text:s/>reflects<text:s/>that<text:s/>the<text:s/>programme<text:s/>has<text:s/>had<text:s/>to<text:s/>refocus<text:s/>resources<text:s/>and<text:s/>so<text:s/>will<text:s/>deliver<text:s/>against<text:s/>a<text:s/>new<text:s/>plan<text:s/>with<text:s/>new<text:s/>results<text:s/>targets.<text:s/>As<text:s/>a<text:s/>result,<text:s/>the<text:s/>findings<text:s/>of<text:s/>this<text:s/>Annual<text:s/>Review<text:s/>reflect<text:s/>on<text:s/>a<text:s/>programme<text:s/>in<text:s/>transition.</text:span></text:p>
      <text:p text:style-name="P71"/>
      <text:p text:style-name="P72"><text:span text:style-name="T72_1">O</text:span><text:span text:style-name="T72_2">verall<text:s/>score<text:s/>in<text:s/>this<text:s/>review<text:s/></text:span></text:p>
      <text:p text:style-name="P73"><text:span text:style-name="T73_1">UCAP’s<text:s/>overall<text:s/>performance<text:s/>is<text:s/>assessed<text:s/>as<text:s/>A+.<text:s/>This<text:s/>reflects<text:s/>CAI’s<text:s/>strong<text:s/>final-year<text:s/>delivery<text:s/>and<text:s/>CFF’s<text:s/>performance<text:s/>in<text:s/>line<text:s/>with<text:s/>expectations<text:s/>in<text:s/>the<text:s/>first<text:s/>year<text:s/>of<text:s/>Phase<text:s/>4.<text:s/>Overall,<text:s/>UCAP<text:s/>continued<text:s/>to<text:s/>contribute<text:s/>to<text:s/>FCDO<text:s/>climate<text:s/>objectives<text:s/>by<text:s/>supporting<text:s/>city-level<text:s/>leadership,<text:s/>strengthening<text:s/>institutional<text:s/>capacity,<text:s/>advancing<text:s/>low-carbon<text:s/>and<text:s/>climate-resilient<text:s/>action,<text:s/>and<text:s/>improving<text:s/>cities’<text:s/>ability<text:s/>to<text:s/>access<text:s/>climate<text:s/>finance.<text:s/>The<text:s/>programme<text:s/>also<text:s/>maintained<text:s/>a<text:s/>strong<text:s/>focus<text:s/>on<text:s/>GEDSI<text:s/>and<text:s/>inclusive<text:s/>climate<text:s/>action.<text:s/>Available<text:s/>evidence,<text:s/>including<text:s/>independent<text:s/>evaluation<text:s/>findings</text:span><text:span text:style-name="T73_2"><text:s/>so<text:s/>far</text:span><text:span text:style-name="T73_3">,<text:s/>indicates<text:s/>that<text:s/>UCAP<text:s/>continues<text:s/>to<text:s/>represent<text:s/>value<text:s/>for<text:s/>money<text:s/>during<text:s/>a<text:s/>period<text:s/>of<text:s/>programme<text:s/>transition<text:s/>and<text:s/></text:span><text:span text:style-name="T73_4">reprioritisation<text:s/></text:span><text:span text:style-name="T73_5">as<text:s/>a<text:s/>result<text:s/>of</text:span><text:span text:style-name="T73_6"><text:s/></text:span><text:span text:style-name="T73_7">the<text:s/>reduction<text:s/>in<text:s/>the<text:s/>ODA<text:s/>budget</text:span><text:span text:style-name="T73_8">.</text:span></text:p>
      <text:p text:style-name="P74"/>
      <text:p text:style-name="P75"><text:span text:style-name="T75_1">CAI<text:s/>is<text:s/>assessed<text:s/>as<text:s/>A+,<text:s/>having<text:s/>met<text:s/>or<text:s/>exceeded<text:s/>all<text:s/>output<text:s/>and<text:s/>outcome<text:s/>targets<text:s/>in<text:s/>what<text:s/>was<text:s/>expected<text:s/>to<text:s/>be<text:s/>its<text:s/>final<text:s/>year<text:s/>of<text:s/>delivery.<text:s/>The<text:s/>programme<text:s/>progressed<text:s/>from<text:s/>action<text:s/>planning<text:s/>to<text:s/>implementation,<text:s/>with<text:s/>all<text:s/>15<text:s/>cities<text:s/>mainstreaming<text:s/>climate<text:s/>goals<text:s/>into<text:s/>governance<text:s/>structures<text:s/>and<text:s/>28<text:s/>of<text:s/>30<text:s/>Selected<text:s/>High-Impact<text:s/>Actions<text:s/>in<text:s/>delivery.<text:s/>It<text:s/>also<text:s/>exceeded<text:s/>expectations<text:s/>on<text:s/>knowledge<text:s/>sharing<text:s/>and<text:s/>stakeholder<text:s/>engagement.<text:s/></text:span></text:p>
      <text:p text:style-name="P76"/>
      <text:p text:style-name="P77"><text:span text:style-name="T77_1">The<text:s/>independent<text:s/>UCAP<text:s/>CAI<text:s/>evaluation<text:s/></text:span><text:span text:style-name="T77_2">on<text:s/>CAI’s<text:s/>value<text:s/>for<text:s/>money<text:s/>and<text:s/>impact<text:s/></text:span><text:span text:style-name="T77_3">is<text:s/>ongoing,<text:s/>with<text:s/>the<text:s/>first<text:s/>Inception<text:s/>Report<text:s/>deliverable<text:s/>setting<text:s/>out<text:s/>the<text:s/></text:span><text:span text:style-name="T77_4">evaluation<text:s/>methodology<text:s/>and<text:s/>approach.<text:s/>It<text:s/>conclude</text:span><text:span text:style-name="T77_5">d</text:span><text:span text:style-name="T77_6"><text:s/></text:span><text:span text:style-name="T77_7">12<text:s/>June<text:s/></text:span><text:span text:style-name="T77_8">2026</text:span><text:span text:style-name="T77_9">,<text:s/>and<text:s/>the<text:s/>results<text:s/>will<text:s/>be<text:s/>reported<text:s/>in<text:s/>the<text:s/>next<text:s/>Annual<text:s/>Review</text:span><text:span text:style-name="T77_10">.</text:span></text:p>
      <text:p text:style-name="P78"/>
      <text:p text:style-name="P79"><text:span text:style-name="T79_1">CFF<text:s/>is<text:s/>assessed<text:s/>as<text:s/>A<text:s/>in<text:s/>the<text:s/>first<text:s/>year<text:s/>of<text:s/>Phase<text:s/>4,<text:s/>with<text:s/>performance<text:s/>in<text:s/>line<text:s/>with<text:s/>expectations.<text:s/>Delivery<text:s/>focus</text:span><text:span text:style-name="T79_2">s</text:span><text:span text:style-name="T79_3">ed<text:s/>appropriately<text:s/>on<text:s/>inception<text:s/>and<text:s/>pipeline<text:s/>development,<text:s/>including<text:s/>a<text:s/>competitive<text:s/>selection<text:s/>process<text:s/>that<text:s/>attracted<text:s/>201<text:s/>applications<text:s/>from<text:s/>38<text:s/>countries<text:s/>and<text:s/>resulted<text:s/>in<text:s/>five<text:s/>new<text:s/>partner<text:s/>cities<text:s/>being<text:s/>selected<text:s/>across<text:s/>adaptation,<text:s/>mobility,<text:s/>energy<text:s/>and<text:s/>waste.<text:s/>While<text:s/>most<text:s/>outputs<text:s/>and<text:s/>outcomes<text:s/>remain<text:s/>at<text:s/>an<text:s/>early<text:s/>stage,<text:s/>this<text:s/>is<text:s/>consistent<text:s/>with<text:s/>delivery<text:s/>sequencing<text:s/>in<text:s/>a<text:s/>new<text:s/>phase.<text:s/>CFF<text:s/>made<text:s/>substantive<text:s/>preparatory<text:s/>progress<text:s/>across<text:s/>all<text:s/>output<text:s/>areas,<text:s/>including<text:s/>continued<text:s/>feasibility<text:s/>work<text:s/>in<text:s/>transition<text:s/>projects,<text:s/>early<text:s/>financial<text:s/>mapping<text:s/>and<text:s/>market<text:s/>outreach,<text:s/>initial<text:s/>peer-learning<text:s/>activity,<text:s/>and<text:s/>the<text:s/>commencement<text:s/>of<text:s/>work<text:s/>on<text:s/>long-term<text:s/>sustainability<text:s/>and<text:s/>strategic<text:s/>partnerships.</text:span></text:p>
      <text:p text:style-name="P80"/>
      <text:p text:style-name="P81"><text:span text:style-name="T81_1">Overall,<text:s/>UCAP<text:s/>moderately<text:s/>exceeded<text:s/>expectations<text:s/>in<text:s/>2025.<text:s/>CAI<text:s/>delivered<text:s/></text:span><text:span text:style-name="T81_2">good</text:span><text:span text:style-name="T81_3"><text:s/>final-year<text:s/>results,<text:s/>supported<text:s/>by<text:s/>independent<text:s/>evidence<text:s/>of<text:s/>effectiveness<text:s/>and<text:s/>value<text:s/>for<text:s/>money,<text:s/>while<text:s/>CFF<text:s/>established<text:s/>a<text:s/>sound<text:s/>foundation<text:s/>for<text:s/>future<text:s/>delivery<text:s/>in<text:s/>a<text:s/>new<text:s/>phase.<text:s/>On<text:s/>this<text:s/>basis,<text:s/>UCAP<text:s/>continues<text:s/>to<text:s/>represent<text:s/>a<text:s/>strong<text:s/>and<text:s/>relevant<text:s/>contribution<text:s/>to<text:s/>FCDO’s<text:s/>urban<text:s/>climate<text:s/>portfolio.</text:span></text:p>
      <text:p text:style-name="P82"/>
      <text:p text:style-name="P83"><text:span text:style-name="T83_1">Major<text:s/>lessons<text:s/>and<text:s/>recommendations<text:s/>for<text:s/>the<text:s/>year<text:s/>ahead</text:span></text:p>
      <text:p text:style-name="P84"><text:span text:style-name="T84_1">Key<text:s/>lessons</text:span></text:p>
      <text:list text:style-name="LS18" xml:id="list2" text:continue-list="list0">
        <text:list-item>
          <text:list>
            <text:list-item>
              <text:p text:style-name="P85"><text:span text:style-name="T85_1">Shifting<text:s/>from<text:s/>Technical<text:s/>to<text:s/>Financial<text:s/>Support:<text:s/>CAI<text:s/>cities<text:s/>increasingly<text:s/>need<text:s/>financial<text:s/>and<text:s/>implementation-focused<text:s/>support,<text:s/>not<text:s/>technical<text:s/>assistance<text:s/>alone.<text:s/>Tangible<text:s/>demonstration<text:s/>projects<text:s/>helped<text:s/>secure<text:s/>stronger<text:s/>political<text:s/>and<text:s/>end-user<text:s/>buy-in.</text:span></text:p>
            </text:list-item>
          </text:list>
        </text:list-item>
      </text:list>
      <text:p text:style-name="P86"/>
      <text:list text:style-name="LS18" xml:id="list3" text:continue-list="list0">
        <text:list-item>
          <text:list>
            <text:list-item>
              <text:p text:style-name="P87"><text:span text:style-name="T87_1">Navigating<text:s/>Political<text:s/>Transitions:<text:s/>Political<text:s/>transitions<text:s/>remain<text:s/>a<text:s/>key<text:s/>delivery<text:s/>risk,<text:s/>with<text:s/>government<text:s/>turnover<text:s/>in<text:s/>cities<text:s/>causing<text:s/>temporary<text:s/>delays.</text:span></text:p>
            </text:list-item>
          </text:list>
        </text:list-item>
      </text:list>
      <text:p text:style-name="P88"/>
      <text:list text:style-name="LS18" xml:id="list4" text:continue-list="list0">
        <text:list-item>
          <text:list>
            <text:list-item>
              <text:p text:style-name="P89"><text:span text:style-name="T89_1">Participatory<text:s/>Approaches<text:s/>for<text:s/>Local<text:s/>Ownership:<text:s/>Participatory<text:s/>and<text:s/>adaptive<text:s/>approaches<text:s/>strengthened<text:s/>local<text:s/>ownership,<text:s/>improved<text:s/>relevance<text:s/>and<text:s/>supported<text:s/>alignment<text:s/>across<text:s/>levels<text:s/>of<text:s/>government.</text:span></text:p>
            </text:list-item>
          </text:list>
        </text:list-item>
      </text:list>
      <text:p text:style-name="P90"/>
      <text:list text:style-name="LS18" xml:id="list5" text:continue-list="list0">
        <text:list-item>
          <text:list>
            <text:list-item>
              <text:p text:style-name="P91"><text:span text:style-name="T91_1">Building<text:s/>Community<text:s/>Acceptance<text:s/>Through<text:s/>People-Centred<text:s/>Communication:<text:s/>Community<text:s/>acceptance<text:s/>was<text:s/>stronger<text:s/>where<text:s/>communication<text:s/>used<text:s/>simple<text:s/>language,<text:s/>trusted<text:s/>local<text:s/>voices<text:s/>and<text:s/>practical<text:s/>benefits<text:s/>that<text:s/>mattered<text:s/>to<text:s/>residents.</text:span></text:p>
            </text:list-item>
          </text:list>
        </text:list-item>
      </text:list>
      <text:p text:style-name="P92"/>
      <text:list text:style-name="LS18" xml:id="list6" text:continue-list="list0">
        <text:list-item>
          <text:list>
            <text:list-item>
              <text:p text:style-name="P93"><text:span text:style-name="T93_1">Integration<text:s/>of<text:s/>Results<text:s/>Frameworks:<text:s/>Better<text:s/>integrati</text:span><text:span text:style-name="T93_2">on<text:s/>of<text:s/></text:span><text:span text:style-name="T93_3">UK<text:s/>International<text:s/>Climate<text:s/>Finance<text:s/>KPIs<text:s/>into<text:s/>UCAP’s<text:s/></text:span><text:span text:style-name="T93_4">logframe</text:span><text:span text:style-name="T93_5"><text:s/>would<text:s/>strengthen<text:s/>the<text:s/>results<text:s/>framework<text:s/>and<text:s/>evidence<text:s/>of<text:s/>impact.</text:span></text:p>
            </text:list-item>
          </text:list>
        </text:list-item>
      </text:list>
      <text:p text:style-name="P94"><text:span text:style-name="T94_1">Recommendations</text:span></text:p>
      <text:list text:style-name="LS29" xml:id="list7">
        <text:list-item>
          <text:p text:style-name="P95"><text:span text:style-name="T95_1">In<text:s/></text:span><text:span text:style-name="T95_2">future<text:s/>phases<text:s/>of<text:s/></text:span><text:span text:style-name="T95_3">CAI</text:span><text:span text:style-name="T95_4">,<text:s/>C40<text:s/></text:span><text:span text:style-name="T95_5">should<text:s/></text:span><text:span text:style-name="T95_6">f</text:span><text:span text:style-name="T95_7">ocus<text:s/>final<text:s/>activities<text:s/>on<text:s/>funding<text:s/>proposals,<text:s/>investor<text:s/>engagement<text:s/>and<text:s/>bankable<text:s/>business<text:s/>cases<text:s/>to<text:s/>help<text:s/>cities<text:s/>mobilise<text:s/>finance<text:s/>for<text:s/>scaling<text:s/>high-impact<text:s/>interventions.</text:span></text:p>
        </text:list-item>
      </text:list>
      <text:p text:style-name="P96"/>
      <text:list text:style-name="LS29" xml:id="list8" text:continue-list="list7">
        <text:list-item>
          <text:p text:style-name="P97"><text:span text:style-name="T97_1">In<text:s/>future<text:s/>phases<text:s/>of<text:s/>CAI,<text:s/>C40<text:s/></text:span><text:span text:style-name="T97_2">should<text:s/>p</text:span><text:span text:style-name="T97_3">rioritise<text:s/>technical<text:s/>handovers,<text:s/>knowledge<text:s/>transfer<text:s/>and<text:s/>engagement<text:s/>below<text:s/>mayoral<text:s/>level<text:s/>to<text:s/>sustain<text:s/>city<text:s/>ownership<text:s/>and<text:s/>continuity<text:s/>through<text:s/>political<text:s/>transitions.</text:span></text:p>
        </text:list-item>
      </text:list>
      <text:p text:style-name="P98"/>
      <text:list text:style-name="LS29" xml:id="list9" text:continue-list="list7">
        <text:list-item>
          <text:p text:style-name="P99"><text:span text:style-name="T99_1">In<text:s/>Year<text:s/>5</text:span><text:span text:style-name="T99_2">,<text:s/></text:span><text:span text:style-name="T99_3">C40<text:s/>should<text:s/>f</text:span><text:span text:style-name="T99_4">inalise<text:s/>the<text:s/>Inclusive<text:s/>Climate<text:s/>Action<text:s/>Implementation<text:s/>Guide<text:s/>and<text:s/>ensure<text:s/>municipal<text:s/>frameworks<text:s/>and<text:s/>project<text:s/>roadmaps<text:s/>continue<text:s/>to<text:s/>target<text:s/>benefits<text:s/>for<text:s/>vulnerable<text:s/>groups.</text:span></text:p>
        </text:list-item>
      </text:list>
      <text:p text:style-name="P100"/>
      <text:list text:style-name="LS29" xml:id="list10" text:continue-list="list7">
        <text:list-item>
          <text:p text:style-name="P101"><text:span text:style-name="T101_1">In<text:s/>Year<text:s/>5,<text:s/></text:span><text:span text:style-name="T101_2">GIZ<text:s/>and<text:s/>C40<text:s/>should<text:s/>m</text:span><text:span text:style-name="T101_3">aintain<text:s/>early<text:s/>market<text:s/>sounding<text:s/>in<text:s/>CFF<text:s/>Phase<text:s/>4<text:s/>so<text:s/>project<text:s/>pipelines<text:s/>are<text:s/>developed<text:s/>with<text:s/>financiers<text:s/>from<text:s/>the<text:s/>outset<text:s/>and<text:s/>finance<text:s/>pathways<text:s/>are<text:s/>tested<text:s/>during<text:s/>preparation.</text:span></text:p>
        </text:list-item>
      </text:list>
      <text:p text:style-name="P102"/>
      <text:list text:style-name="LS29" xml:id="list11" text:continue-list="list7">
        <text:list-item>
          <text:p text:style-name="P103"><text:span text:style-name="T103_1">By<text:s/>September<text:s/>2026,<text:s/></text:span><text:span text:style-name="T103_2">FCDO<text:s/>programme<text:s/>team<text:s/>and<text:s/>delivery<text:s/>partners<text:s/>should<text:s/></text:span><text:span text:style-name="T103_3">agree<text:s/>one<text:s/></text:span><text:span text:style-name="T103_4">logframe</text:span><text:span text:style-name="T103_5"><text:s/>for<text:s/>UCAP<text:s/>and<text:s/>integrate<text:s/>UK’s<text:s/>ICF<text:s/>KPIs<text:s/></text:span><text:span text:style-name="T103_6">into<text:s/>indicators<text:s/>to<text:s/></text:span><text:span text:style-name="T103_7">streamline<text:s/>reporting<text:s/>and<text:s/></text:span><text:span text:style-name="T103_8">strengthen<text:s/>evidence<text:s/></text:span><text:span text:style-name="T103_9">of<text:s/>programme<text:s/>impacts<text:s/>and<text:s/>outcomes.</text:span></text:p>
        </text:list-item>
      </text:list>
      <text:p text:style-name="P104"/>
      <text:list text:style-name="LS29" xml:id="list12" text:continue-list="list7">
        <text:list-item>
          <text:p text:style-name="P105"><text:span text:style-name="T105_1">FCDO<text:s/>programme<text:s/>team<text:s/>should<text:s/>c</text:span><text:span text:style-name="T105_2">arry<text:s/>out<text:s/>a<text:s/>strategic<text:s/>review<text:s/>as<text:s/>soon<text:s/>as<text:s/>possible,<text:s/>with<text:s/>a<text:s/>view<text:s/>to<text:s/>proposing<text:s/>follow<text:s/>on<text:s/>options<text:s/>from<text:s/>April<text:s/>2027<text:s/>that<text:s/>build<text:s/>on<text:s/>UCAP<text:s/>while<text:s/>exploring<text:s/>links<text:s/>with<text:s/>other<text:s/>C40<text:s/>funders<text:s/>and<text:s/>supporting<text:s/>C40<text:s/>network<text:s/>activities,<text:s/>where<text:s/>they<text:s/>align<text:s/>with<text:s/>FCDO<text:s/>objectives.</text:span></text:p>
        </text:list-item>
      </text:list>
      <text:p text:style-name="P106"/>
      <text:h text:style-name="P107" text:outline-level="2"><text:span text:style-name="T107_1">B:<text:s/>THEORY<text:s/>OF<text:s/>CHANGE<text:s/>AND<text:s/>PROGRESS<text:s/>TOWARDS<text:s/>OUTCOMES</text:span><text:span text:style-name="T107_2"><text:s/></text:span></text:h>
      <text:p text:style-name="P108"/>
      <text:p text:style-name="P109"><text:span text:style-name="T109_1">The<text:s/>overarching objective for<text:s/>this<text:s/>International<text:s/>Climate<text:s/>Finance (ICF) intervention<text:s/>is<text:s/>to<text:s/>contribute<text:s/>to<text:s/>reducing<text:s/>the GHG emissions<text:s/>from<text:s/>cities<text:s/>in<text:s/>developing<text:s/>countries,<text:s/>in<text:s/>line<text:s/>with<text:s/>the<text:s/>scale<text:s/>of<text:s/>decarbonisation<text:s/>needed<text:s/>to<text:s/></text:span><text:span text:style-name="T109_2">limit<text:s/></text:span><text:span text:style-name="T109_3">climate<text:s/>change.  <text:s/></text:span></text:p>
      <text:p text:style-name="P110"/>
      <text:p text:style-name="P111"><text:span text:style-name="T111_1">Theory<text:s/>of<text:s/>Change</text:span></text:p>
      <text:p text:style-name="P112"><text:span text:style-name="T112_1">UCAP’s<text:s/>theory<text:s/>of<text:s/>change<text:s/>remains<text:s/>broadly<text:s/>valid<text:s/>but<text:s/>now<text:s/>requires<text:s/>minor<text:s/>revision<text:s/>to<text:s/>reflect<text:s/>the<text:s/>second<text:s/>phase<text:s/>of<text:s/>CAI<text:s/>and<text:s/>the<text:s/>fourth<text:s/>phase<text:s/>of<text:s/>CFF.<text:s/>The<text:s/>core<text:s/>logic<text:s/>remains<text:s/>that<text:s/>targeted<text:s/>technical<text:s/>assistance,<text:s/>research,<text:s/>capacity<text:s/>building<text:s/>and<text:s/>implementation<text:s/>support<text:s/>can<text:s/>strengthen<text:s/>sub-national<text:s/>leadership<text:s/>and<text:s/>institutional<text:s/>capability<text:s/>to<text:s/>deliver<text:s/>low-carbon,<text:s/>climate-resilient<text:s/>and<text:s/>inclusive<text:s/>urban<text:s/>development.<text:s/>Under<text:s/>CAI,<text:s/>this<text:s/>is<text:s/>expected<text:s/>to<text:s/>lead<text:s/>to<text:s/>stronger<text:s/>city<text:s/>governance,<text:s/>mainstreaming<text:s/>of<text:s/>climate<text:s/>action,<text:s/>delivery<text:s/>of<text:s/>high-impact<text:s/>policies<text:s/>and<text:s/>projects,<text:s/>and<text:s/>wider<text:s/>influence<text:s/>on<text:s/>ambition<text:s/>and<text:s/>practice.<text:s/>Under<text:s/>CFF,<text:s/>the<text:s/>logic<text:s/>is<text:s/>that<text:s/>cities<text:s/>can<text:s/>better<text:s/>mobilise<text:s/>finance<text:s/>for<text:s/>transformative<text:s/>infrastructure<text:s/>where<text:s/>they<text:s/>are<text:s/>supported<text:s/>to<text:s/>identify<text:s/>and<text:s/>define<text:s/>projects,<text:s/>strengthen<text:s/>institutional<text:s/>capacity,<text:s/>engage<text:s/>financiers<text:s/>early,<text:s/>and<text:s/>improve<text:s/>the<text:s/>wider<text:s/>enabling<text:s/>conditions<text:s/>for<text:s/>investment.</text:span></text:p>
      <text:p text:style-name="P113"/>
      <text:p text:style-name="P114"><text:span text:style-name="T114_1">Since<text:s/>programme<text:s/>inception,<text:s/>there<text:s/>have<text:s/>been<text:s/>minor<text:s/>changes<text:s/>to<text:s/>targets,<text:s/>methodologies<text:s/>and<text:s/>the<text:s/></text:span><text:span text:style-name="T114_2">logframe</text:span><text:span text:style-name="T114_3"><text:s/>to<text:s/>reflect<text:s/>programme<text:s/>evolution.<text:s/></text:span><text:span text:style-name="T114_4">In<text:s/>the<text:s/>year<text:s/>ahead,<text:s/></text:span><text:span text:style-name="T114_5">the<text:s/></text:span><text:span text:style-name="T114_6">logframe</text:span><text:span text:style-name="T114_7"><text:s/>should<text:s/>be<text:s/>reviewed<text:s/>to<text:s/>expand<text:s/></text:span><text:span text:style-name="T114_8">beyond<text:s/>an<text:s/>initial<text:s/>primary<text:s/>focus<text:s/>on<text:s/>mitigation<text:s/>to<text:s/>better<text:s/>capture<text:s/>adaptation<text:s/>and<text:s/>resilience<text:s/>outcomes,<text:s/>and<text:s/>to<text:s/>reflect<text:s/>the<text:s/>importance<text:s/>of<text:s/>links<text:s/>to<text:s/>national<text:s/>frameworks,<text:s/>policy<text:s/>processes<text:s/>and<text:s/>financing<text:s/>strategies.<text:s/>CFF<text:s/>Phase<text:s/>4<text:s/></text:span><text:span text:style-name="T114_9">will<text:s/>include<text:s/>additional<text:s/>indicators<text:s/>on<text:s/></text:span><text:span text:style-name="T114_10">increased<text:s/>climate<text:s/>adaptation</text:span><text:span text:style-name="T114_11">,<text:s/></text:span><text:span text:style-name="T114_12">just<text:s/>transition,<text:s/>leverage,<text:s/>link<text:s/>to<text:s/>finance,<text:s/>scaling-up<text:s/>and<text:s/>enabling<text:s/>frameworks.<text:s/>Methodologies<text:s/>have<text:s/>also<text:s/>evolved,<text:s/>including<text:s/>strengthened<text:s/>approaches<text:s/>to<text:s/>estimating<text:s/>adaptation<text:s/>and<text:s/>just<text:s/>transition<text:s/>beneficiaries<text:s/>and<text:s/>the<text:s/>use<text:s/>of<text:s/>early<text:s/>market<text:s/>sounding<text:s/>to<text:s/>inform<text:s/>project<text:s/>preparation<text:s/>and<text:s/>financial<text:s/>pathways.<text:s/></text:span></text:p>
      <text:p text:style-name="P115"/>
      <text:p text:style-name="P116"><text:span text:style-name="T116_1">These<text:s/>changes<text:s/>do<text:s/>not<text:s/>alter<text:s/>the<text:s/>programme’s<text:s/>overall<text:s/>strategic<text:s/>rationale,<text:s/>but<text:s/>they<text:s/>do<text:s/>broaden<text:s/>and<text:s/>refine<text:s/>the<text:s/>route<text:s/>to<text:s/>impact.<text:s/>The<text:s/>programme<text:s/>has<text:s/>also<text:s/>strengthened<text:s/>its<text:s/>contribution<text:s/>to<text:s/>FCDO’s<text:s/>Leave<text:s/>No<text:s/>One<text:s/>Behind<text:s/>agenda<text:s/>by<text:s/>embedding<text:s/>inclusive<text:s/>climate<text:s/>action<text:s/>more<text:s/>systematically<text:s/>across<text:s/>both<text:s/>components.</text:span></text:p>
      <text:p text:style-name="P117"/>
      <text:p text:style-name="P118"><text:span text:style-name="T118_1">Programme<text:s/>progress<text:s/>and<text:s/>year<text:s/>ahead</text:span><text:span text:style-name="T118_2"><text:s/></text:span></text:p>
      <text:p text:style-name="P119"><text:span text:style-name="T119_1">UCAP<text:s/>is<text:s/>broadly<text:s/>on<text:s/>track<text:s/>to<text:s/>contribute<text:s/>to<text:s/>its<text:s/>expected<text:s/>outcomes<text:s/>and<text:s/>longer-term<text:s/>impact,<text:s/>although<text:s/>progress<text:s/>differs<text:s/>between<text:s/>its<text:s/>two<text:s/>components.<text:s/>Under<text:s/>CAI,<text:s/>the<text:s/>programme<text:s/>met<text:s/>or<text:s/>exceeded<text:s/>all<text:s/>three<text:s/>outcome<text:s/>targets:<text:s/>all<text:s/>15<text:s/>cities<text:s/>had<text:s/>mainstreamed<text:s/>climate<text:s/>goals<text:s/>into<text:s/>governance<text:s/>structures;<text:s/>13<text:s/>cities<text:s/>had<text:s/>advanced<text:s/>their<text:s/>Selected<text:s/>High-Impact<text:s/>Actions<text:s/>into<text:s/>implementation,<text:s/>with<text:s/>28<text:s/>of<text:s/>30<text:s/>actions<text:s/>in<text:s/>delivery;<text:s/>and<text:s/>all<text:s/>15<text:s/>had<text:s/>integrated<text:s/>socioeconomic<text:s/>and<text:s/>equity<text:s/>considerations<text:s/>into<text:s/>climate<text:s/>action.<text:s/>Impact<text:s/>modelling<text:s/>indicates<text:s/>that<text:s/>the<text:s/>supported<text:s/>portfolio<text:s/>could<text:s/>avoid<text:s/>or<text:s/>reduce<text:s/>approximately<text:s/>9.3<text:s/>million<text:s/>tonnes<text:s/>of<text:s/>CO2e<text:s/>per<text:s/>year<text:s/>when<text:s/>fully<text:s/>implemented,<text:s/>alongside<text:s/>wider<text:s/>air<text:s/>quality,<text:s/>energy,<text:s/>health<text:s/>and<text:s/>waste<text:s/>benefits.<text:s/></text:span></text:p>
      <text:p text:style-name="P120"/>
      <text:p text:style-name="P121"><text:span text:style-name="T121_1">Under<text:s/>CFF,<text:s/>progress<text:s/>against<text:s/>outcomes<text:s/>and<text:s/>impacts<text:s/>remains<text:s/>at<text:s/>an<text:s/>earlier<text:s/>stage,<text:s/>which<text:s/>is<text:s/>consistent<text:s/>with<text:s/>the<text:s/>first<text:s/>year<text:s/>of<text:s/>a<text:s/>new<text:s/>project<text:s/>preparation<text:s/>phase.<text:s/>CFF<text:s/>is<text:s/>on<text:s/>track<text:s/>in<text:s/>relation<text:s/>to<text:s/>pipeline<text:s/>development,<text:s/>project<text:s/>selection<text:s/>and<text:s/>early<text:s/>feasibility,<text:s/>and<text:s/>there<text:s/>are<text:s/>initial<text:s/>indications<text:s/>that<text:s/>the<text:s/>new<text:s/>portfolio<text:s/>could<text:s/>contribute<text:s/>to<text:s/>mitigation,<text:s/>resilience<text:s/>and<text:s/>just<text:s/>transition<text:s/>targets.<text:s/>However,<text:s/>no<text:s/>new<text:s/>projects<text:s/>have<text:s/>yet<text:s/>reached<text:s/>financial<text:s/>readiness<text:s/>or<text:s/>been<text:s/>linked<text:s/>to<text:s/>finance,<text:s/>and<text:s/>several<text:s/>impact<text:s/>figures<text:s/>remain<text:s/>indicative<text:s/>pending<text:s/>further<text:s/>technical<text:s/>work.</text:span></text:p>
      <text:p text:style-name="P122"/>
      <text:p text:style-name="P123"><text:span text:style-name="T123_1">The<text:s/>priority<text:s/>for<text:s/>the<text:s/>year<text:s/>ahead<text:s/>is<text:s/>to<text:s/>consolidate<text:s/>CAI’s<text:s/>results</text:span><text:span text:style-name="T123_2">,<text:s/>design<text:s/>the<text:s/>second<text:s/>phase<text:s/>of<text:s/>CAI,<text:s/></text:span><text:span text:style-name="T123_3">and<text:s/>convert<text:s/>CFF’s<text:s/>early<text:s/>progress<text:s/>into<text:s/>measurable<text:s/>delivery.<text:s/>For<text:s/>CAI,<text:s/>this<text:s/>includes<text:s/>completing<text:s/>technical<text:s/>handovers,<text:s/>embedding<text:s/>tools<text:s/>and<text:s/>data<text:s/>frameworks<text:s/>within<text:s/>city<text:s/>systems,<text:s/>finalising<text:s/>knowledge<text:s/>products,<text:s/>and<text:s/>supporting<text:s/>cities<text:s/>to<text:s/>mobilise<text:s/>finance<text:s/>so<text:s/>that<text:s/>implementation<text:s/>can<text:s/>continue<text:s/>beyond<text:s/>the<text:s/>programme<text:s/>period.<text:s/>For<text:s/>CFF,<text:s/>the<text:s/>focus<text:s/>should<text:s/>be<text:s/>on<text:s/>advancing<text:s/>new<text:s/>and<text:s/>transition<text:s/>projects<text:s/>through<text:s/>feasibility<text:s/>towards<text:s/>financial<text:s/>readiness,<text:s/>implementing<text:s/>learning<text:s/>and<text:s/>training<text:s/>plans,<text:s/>integrating<text:s/>Equity<text:s/>and<text:s/>Inclusion<text:s/>recommendations<text:s/>into<text:s/>project<text:s/>design,<text:s/>refining<text:s/>impact<text:s/>methodologies<text:s/>and<text:s/>targets,<text:s/>and<text:s/>deepening<text:s/>engagement<text:s/>with<text:s/>financiers,<text:s/>national<text:s/>stakeholders<text:s/>and<text:s/>strategic<text:s/>partners.</text:span><text:span text:style-name="T123_4"><text:s/></text:span><text:span text:style-name="T123_5">The<text:s/>independent<text:s/>evaluation<text:s/>of<text:s/>CAI<text:s/>will<text:s/>also<text:s/>be<text:s/>concluded<text:s/>in<text:s/>the<text:s/>first<text:s/>half<text:s/>of<text:s/>the<text:s/>year</text:span><text:span text:style-name="T123_6">,<text:s/>and<text:s/>its<text:s/>findings<text:s/></text:span><text:span text:style-name="T123_7">disseminated<text:s/>and<text:s/>used<text:s/>to<text:s/>inform<text:s/>future<text:s/>programming.</text:span></text:p>
      <text:p text:style-name="P124"/>
      <text:p text:style-name="P125"><text:span text:style-name="T125_1">Across<text:s/></text:span><text:span text:style-name="T125_2">UCAP<text:s/>as<text:s/>a<text:s/>whole,<text:s/>continued</text:span><text:span text:style-name="T125_3"><text:s/>attention<text:s/>to<text:s/>institutionalisation,<text:s/>routes<text:s/>to<text:s/>finance<text:s/>and<text:s/>political<text:s/>resilience<text:s/>will<text:s/>be<text:s/>important<text:s/>to<text:s/>sustain<text:s/>progress<text:s/>towards<text:s/>outcomes<text:s/>and<text:s/>impact.</text:span></text:p>
      <text:p text:style-name="P126"/>
      <text:p text:style-name="P127"><text:span text:style-name="T127_1">Case<text:s/>for<text:s/>continuation</text:span></text:p>
      <text:p text:style-name="P128"><text:span text:style-name="T128_1">UCAP<text:s/></text:span><text:span text:style-name="T128_2">has<text:s/>demonstrated<text:s/></text:span><text:span text:style-name="T128_3">strong<text:s/>performance,<text:s/>evidence<text:s/>of<text:s/>results<text:s/>and<text:s/>good<text:s/>value<text:s/>for<text:s/>money</text:span><text:span text:style-name="T128_4">,<text:s/>justifying<text:s/>continuation</text:span><text:span text:style-name="T128_5">.<text:s/>CAI<text:s/>met<text:s/>or<text:s/>exceeded<text:s/>its<text:s/>outcome<text:s/>targets,<text:s/>largely<text:s/>on<text:s/>time<text:s/>and<text:s/>within<text:s/>budget,<text:s/>with<text:s/>evidence<text:s/>of<text:s/>likely<text:s/>transformational<text:s/>change<text:s/>and<text:s/></text:span><text:span text:style-name="T128_6">strong<text:s/></text:span><text:span text:style-name="T128_7">value<text:s/>for<text:s/>money.<text:s/>CFF<text:s/>is<text:s/>at<text:s/>an<text:s/>earlier<text:s/>stage<text:s/>of<text:s/>delivery,<text:s/>but<text:s/>the<text:s/>independent<text:s/>Phase<text:s/>3<text:s/>evaluation<text:s/>also<text:s/>supports<text:s/>continuation,<text:s/>rating<text:s/>the<text:s/>component<text:s/>successful<text:s/>overall<text:s/>and<text:s/>highlighting<text:s/>strong<text:s/>performance<text:s/>on<text:s/>coherence,<text:s/>effectiveness<text:s/>and<text:s/>sustainability,<text:s/>as<text:s/>well<text:s/>as<text:s/>the<text:s/>quality<text:s/>of<text:s/>project<text:s/>preparation<text:s/>and<text:s/>city<text:s/>ownership.</text:span></text:p>
      <text:p text:style-name="P129"/>
      <text:p text:style-name="P130"><text:span text:style-name="T130_1">Within<text:s/>the<text:s/>wider<text:s/>portfolio,<text:s/>UCAP<text:s/>remains<text:s/>strategically<text:s/>relevant.<text:s/>It<text:s/>aligns<text:s/>with<text:s/>FCDO<text:s/>priorities<text:s/>on<text:s/>climate<text:s/>and<text:s/>development<text:s/>by<text:s/>strengthening<text:s/>urban<text:s/>resilience,<text:s/>supporting<text:s/>locally<text:s/>led<text:s/>delivery<text:s/>and<text:s/>modernising<text:s/>development<text:s/>through<text:s/>direct<text:s/>engagement<text:s/>with<text:s/>city<text:s/>leadership.<text:s/>It<text:s/>also<text:s/>supports<text:s/>Women<text:s/>and<text:s/>Girls<text:s/>objectives<text:s/>by<text:s/>embedding<text:s/>inclusion<text:s/>in<text:s/>programme<text:s/>design<text:s/>and<text:s/>responding<text:s/>to<text:s/>the<text:s/>needs<text:s/>of<text:s/>women<text:s/>and<text:s/>vulnerable<text:s/>groups.<text:s/>UCAP<text:s/>contributes<text:s/>to<text:s/>delivery<text:s/>of<text:s/>the<text:s/>2035<text:s/>Climate,<text:s/>Nature<text:s/>and<text:s/>Energy<text:s/>Strategy<text:s/>by<text:s/>supporting<text:s/>global<text:s/>resilience,<text:s/>the<text:s/>energy<text:s/>transition,<text:s/>and<text:s/>results<text:s/>through<text:s/>finance<text:s/>and<text:s/>partnerships.<text:s/>Its<text:s/>combination<text:s/>of<text:s/>implementation<text:s/>support,<text:s/>institutional<text:s/>strengthening<text:s/>and<text:s/>project<text:s/>preparation<text:s/>is<text:s/>well<text:s/>suited<text:s/>to<text:s/>cities<text:s/>where<text:s/>delivery<text:s/>barriers<text:s/>are<text:s/>significant<text:s/>and<text:s/>follow-on<text:s/>finance<text:s/>is<text:s/>critical.<text:s/>Continued<text:s/>support</text:span><text:span text:style-name="T130_2">,<text:s/>subject<text:s/>to<text:s/>approvals,</text:span><text:span text:style-name="T130_3"><text:s/>would<text:s/>help<text:s/>consolidate<text:s/>gains<text:s/>to<text:s/>date<text:s/>and<text:s/>enable<text:s/>UCAP<text:s/>to<text:s/>convert<text:s/>outputs<text:s/>into<text:s/>measurable<text:s/>climate,<text:s/>resilience<text:s/>and<text:s/>inclusion<text:s/>outcomes.</text:span></text:p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><text:span text:style-name="T138_1">CLIMATE<text:s/>ACTION<text:s/>IMPLEMENTATION<text:s/></text:span><text:span text:style-name="T138_2">PHASE<text:s/>1<text:s/></text:span><text:span text:style-name="T138_3">IMPACT<text:s/>AND<text:s/>OUTCOMES</text:span></text:p>
      <text:p text:style-name="P139"/>
      <text:p text:style-name="P140"><text:span text:style-name="T140_1">The<text:s/>Climate<text:s/>Action<text:s/>Implementation<text:s/>(CAI)<text:s/>component<text:s/>reached<text:s/>the<text:s/>end<text:s/>of<text:s/>Phase<text:s/>1<text:s/>delivery<text:s/>in<text:s/>2025.<text:s/>A<text:s/>no-cost<text:s/>extension<text:s/>to<text:s/>31<text:s/>March<text:s/>2026<text:s/>was<text:s/>approved<text:s/>to<text:s/>enable<text:s/></text:span><text:span text:style-name="T140_2">programme</text:span><text:span text:style-name="T140_3"><text:s/>closure<text:s/>and<text:s/>technical<text:s/>handover,<text:s/>although<text:s/>core<text:s/>delivery<text:s/>was<text:s/>completed<text:s/>as<text:s/>planned<text:s/>by<text:s/>the<text:s/>end<text:s/>of<text:s/>December<text:s/>2025.<text:s/>This<text:s/>section<text:s/>therefore<text:s/>reports<text:s/>results<text:s/>to<text:s/>the<text:s/>end<text:s/>of<text:s/>Phase<text:s/>1<text:s/>in<text:s/>March<text:s/>2026.</text:span></text:p>
      <text:p text:style-name="P141"/>
      <text:p text:style-name="P142"><text:span text:style-name="T142_1">UCAP<text:s/>CAI<text:s/>outputs<text:s/>are<text:s/>already<text:s/>contributing<text:s/>to<text:s/>climate<text:s/>outcomes<text:s/>and<text:s/>longer-term<text:s/>impact.<text:s/>Targeted<text:s/>research<text:s/>and<text:s/>analysis<text:s/>strengthened<text:s/>action<text:s/>design,<text:s/>stakeholder<text:s/>alignment<text:s/>and<text:s/>investment<text:s/>readiness,<text:s/>enabling<text:s/>cities<text:s/>to<text:s/>move<text:s/>from<text:s/>planning<text:s/>to<text:s/>implementation.<text:s/>This<text:s/>supported<text:s/>institutional<text:s/>change,<text:s/>financing<text:s/>progress<text:s/>and<text:s/>infrastructure<text:s/>delivery.<text:s/>Examples<text:s/>include<text:s/>the<text:s/></text:span><text:span text:style-name="T142_2">operationalisation</text:span><text:span text:style-name="T142_3"><text:s/>of<text:s/>a<text:s/>community-led<text:s/>composting<text:s/>pilot<text:s/>in<text:s/>Tshwane,<text:s/>the<text:s/>establishment<text:s/>of<text:s/>an<text:s/>Energy<text:s/>Management<text:s/>Steering<text:s/>Committee<text:s/>in<text:s/>Accra,<text:s/>the<text:s/>adoption<text:s/>in<text:s/>Mexico<text:s/>City<text:s/>of<text:s/>binding<text:s/>e-bus<text:s/>requirements<text:s/>enabling<text:s/>procurement<text:s/>of<text:s/>50<text:s/>electric<text:s/>buses,<text:s/>and<text:s/>the<text:s/>integration<text:s/>of<text:s/>Kuala<text:s/>Lumpur’s<text:s/>digital<text:s/>Low<text:s/>Carbon<text:s/>Building<text:s/>Checklist<text:s/>into<text:s/>the<text:s/>statutory<text:s/>planning<text:s/>process.</text:span></text:p>
      <text:p text:style-name="P143"/>
      <text:p text:style-name="P144"><text:span text:style-name="T144_1">While<text:s/>some<text:s/>outcomes<text:s/>remain<text:s/>at<text:s/>an<text:s/>early<text:s/>stage,<text:s/>there<text:s/>is<text:s/>strong<text:s/>evidence<text:s/>that<text:s/>they<text:s/>are<text:s/>likely<text:s/>to<text:s/>contribute<text:s/>to<text:s/>transformational<text:s/>change<text:s/>and<text:s/>significant<text:s/>emissions<text:s/>reductions.</text:span></text:p>
      <text:p text:style-name="P145"/>
      <table:table table:style-name="Table4">
        <table:table-column table:style-name="Column15"/>
        <table:table-column table:style-name="Column16"/>
        <table:table-row table:style-name="Row9">
          <table:table-cell table:style-name="Cell38">
            <text:p text:style-name="P146"><text:span text:style-name="T146_1">Programme<text:s/>Impact</text:span></text:p>
          </table:table-cell>
          <table:table-cell table:style-name="Cell39">
            <text:p text:style-name="P147"><text:span text:style-name="T147_1">Greenhouse<text:s/>gas<text:s/>emissions<text:s/>from<text:s/>cities<text:s/>in<text:s/>developing<text:s/>countries<text:s/>are<text:s/>reduced<text:s/>in<text:s/>line<text:s/>with<text:s/>the<text:s/>scale<text:s/>of<text:s/></text:span><text:span text:style-name="T147_2">decarbonisation</text:span><text:span text:style-name="T147_3"><text:s/>needed<text:s/>to<text:s/>limit<text:s/>climate<text:s/>change</text:span></text:p>
          </table:table-cell>
        </table:table-row>
      </table:table>
      <text:p text:style-name="P148"/>
      <table:table table:style-name="Table5">
        <table:table-column table:style-name="Column17"/>
        <table:table-column table:style-name="Column18"/>
        <table:table-column table:style-name="Column19"/>
        <table:table-row table:style-name="Row10">
          <table:table-cell table:style-name="Cell40">
            <text:p text:style-name="P149"><text:span text:style-name="T149_1">Impact<text:s/>Indicators</text:span></text:p>
          </table:table-cell>
          <table:table-cell table:style-name="Cell41">
            <text:p text:style-name="P150"><text:span text:style-name="T150_1">Achieved</text:span></text:p>
          </table:table-cell>
          <table:table-cell table:style-name="Cell42">
            <text:p text:style-name="P151"><text:span text:style-name="T151_1">Evidence/Notes</text:span></text:p>
          </table:table-cell>
        </table:table-row>
        <table:table-row table:style-name="Row11">
          <table:table-cell table:style-name="Cell43">
            <text:p text:style-name="P152"><text:span text:style-name="T152_1">Impact<text:s/>Indicator<text:s/>1</text:span></text:p>
            <text:p text:style-name="P153"><text:span text:style-name="T153_1">Projected<text:s/>volume<text:s/>of<text:s/>GHG<text:s/>emissions<text:s/>reductions<text:s/>or<text:s/>avoided<text:s/>(ICF<text:s/>TA<text:s/>KPI<text:s/>5)</text:span></text:p>
          </table:table-cell>
          <table:table-cell table:style-name="Cell44">
            <text:p text:style-name="P154"><text:span text:style-name="T154_1">9,271,620<text:s/>tC</text:span><text:span text:style-name="T154_2">O</text:span><text:span text:style-name="T154_3">2e/year</text:span></text:p>
          </table:table-cell>
          <table:table-cell table:style-name="Cell45">
            <text:p text:style-name="P155"><text:span text:style-name="T155_1">Africa:<text:s/>500,007<text:s/>tCO2e/year</text:span></text:p>
            <text:p text:style-name="P156"><text:span text:style-name="T156_1">Latin<text:s/>America:<text:s/>154,433<text:s/>tCO2e/year</text:span></text:p>
            <text:p text:style-name="P157"><text:span text:style-name="T157_1">Southeast<text:s/>Asia:<text:s/>8,617,180<text:s/>tCO2e/year</text:span><text:span text:style-name="T157_2">.</text:span></text:p>
          </table:table-cell>
        </table:table-row>
        <table:table-row table:style-name="Row12">
          <table:table-cell table:style-name="Cell46">
            <text:p text:style-name="P158"><text:span text:style-name="T158_1">Impact<text:s/>Indicator<text:s/>2<text:s/></text:span></text:p>
            <text:p text:style-name="P159"><text:span text:style-name="T159_1">Extent<text:s/>to<text:s/>which<text:s/>UCAP<text:s/>CAI<text:s/>is<text:s/>likely<text:s/>to<text:s/>lead<text:s/>to<text:s/>Transformational<text:s/>Change</text:span></text:p>
            <text:p text:style-name="P160"><text:span text:style-name="T160_1">(ICF<text:s/>KPI<text:s/>15)</text:span></text:p>
          </table:table-cell>
          <table:table-cell table:style-name="Cell47">
            <text:p text:style-name="P161"><text:span text:style-name="T161_1">Score:<text:s/></text:span><text:span text:style-name="T161_2">5<text:s/>-<text:s/>Evidence<text:s/>suggests<text:s/>transformational<text:s/>change<text:s/>is<text:s/>likely.</text:span></text:p>
          </table:table-cell>
          <table:table-cell table:style-name="Cell48">
            <text:p text:style-name="P162"><text:span text:style-name="T162_1">Political<text:s/>Will<text:s/>and<text:s/>Local<text:s/>Ownership<text:s/>(25%)</text:span></text:p>
            <text:p text:style-name="P163"><text:span text:style-name="T163_1">Output<text:s/>1.1<text:s/>-<text:s/>Mainstreaming<text:s/>workplan</text:span></text:p>
            <text:p text:style-name="P164"><text:span text:style-name="T164_1">Target:<text:s/>14</text:span></text:p>
            <text:p text:style-name="P165"><text:span text:style-name="T165_1">Achieved:<text:s/>15</text:span></text:p>
            <text:p text:style-name="P166"><text:span text:style-name="T166_1">Output<text:s/>2.1<text:s/>-<text:s/>Action<text:s/>delivery<text:s/>workplans</text:span></text:p>
            <text:p text:style-name="P167"><text:span text:style-name="T167_1">Target:<text:s/>13</text:span></text:p>
            <text:p text:style-name="P168"><text:span text:style-name="T168_1">Achieve</text:span><text:span text:style-name="T168_2">d</text:span><text:span text:style-name="T168_3">:<text:s/>15</text:span></text:p>
            <text:p text:style-name="P169"/>
            <text:p text:style-name="P170"><text:span text:style-name="T170_1">Sustainability<text:s/>(25%)</text:span></text:p>
            <text:p text:style-name="P171"><text:span text:style-name="T171_1">Output<text:s/>1.2<text:s/>on<text:s/>Climate<text:s/>action<text:s/>teams</text:span></text:p>
            <text:p text:style-name="P172"><text:span text:style-name="T172_1">Target:<text:s/>13</text:span></text:p>
            <text:p text:style-name="P173"><text:span text:style-name="T173_1">Achieved:<text:s/>15</text:span></text:p>
            <text:p text:style-name="P174"/>
            <text:p text:style-name="P175"><text:span text:style-name="T175_1">Capacity<text:s/>and<text:s/>Capability<text:s/>(30%)</text:span></text:p>
            <text:p text:style-name="P176"><text:span text:style-name="T176_1">Output<text:s/>1.3<text:s/>on<text:s/>Workshops<text:s/>and<text:s/>training</text:span></text:p>
            <text:p text:style-name="P177"><text:span text:style-name="T177_1">Target:<text:s/>224</text:span></text:p>
            <text:p text:style-name="P178"><text:span text:style-name="T178_1">Achieved:<text:s/>313</text:span></text:p>
            <text:p text:style-name="P179"/>
            <text:p text:style-name="P180"><text:span text:style-name="T180_1">Evidence<text:s/>of<text:s/>Effectiveness<text:s/>Shared<text:s/>(10%)</text:span></text:p>
            <text:p text:style-name="P181"><text:span text:style-name="T181_1">Output<text:s/>3.1<text:s/>on<text:s/>Knowledge<text:s/></text:span><text:span text:style-name="T181_2">sharing<text:s/>opportunities</text:span></text:p>
            <text:p text:style-name="P182"><text:span text:style-name="T182_1">Target:<text:s/>114</text:span></text:p>
            <text:p text:style-name="P183"><text:span text:style-name="T183_1">Achieved:<text:s/>150</text:span></text:p>
            <text:p text:style-name="P184"/>
            <text:p text:style-name="P185"><text:span text:style-name="T185_1">Potential<text:s/>for<text:s/>Replication<text:s/>(10%)</text:span></text:p>
            <text:p text:style-name="P186"><text:span text:style-name="T186_1">Output<text:s/>3.2<text:s/>on<text:s/>Key<text:s/>stakeholders<text:s/>engaged<text:s/>for<text:s/>knowledge<text:s/>sharing</text:span></text:p>
            <text:p text:style-name="P187"><text:span text:style-name="T187_1">Target:<text:s/>3</text:span><text:span text:style-name="T187_2">,</text:span><text:span text:style-name="T187_3">800</text:span></text:p>
            <text:p text:style-name="P188"><text:span text:style-name="T188_1">Achieved:<text:s/>5</text:span><text:span text:style-name="T188_2">,</text:span><text:span text:style-name="T188_3">141</text:span></text:p>
          </table:table-cell>
        </table:table-row>
      </table:table>
      <text:p text:style-name="P189"/>
      <text:p text:style-name="P190"/>
      <text:p text:style-name="P191"><text:span text:style-name="T191_1">The<text:s/></text:span><text:span text:style-name="T191_2">programme</text:span><text:span text:style-name="T191_3"><text:s/>had<text:s/>met<text:s/>or<text:s/>surpassed<text:s/>the<text:s/>end-of-</text:span><text:span text:style-name="T191_4">programme</text:span><text:span text:style-name="T191_5"><text:s/>targets<text:s/>for<text:s/>all<text:s/>three<text:s/>Outcome<text:s/>indicators,<text:s/>with<text:s/>its<text:s/>strong<text:s/>performance<text:s/>indicating<text:s/>significant<text:s/>GHG<text:s/>emissions<text:s/>reductions<text:s/>and<text:s/>strong<text:s/>potential<text:s/>for<text:s/>transformational<text:s/>change.<text:s/>The<text:s/>tables<text:s/>below<text:s/></text:span><text:span text:style-name="T191_6">summarise</text:span><text:span text:style-name="T191_7"><text:s/>UCAP<text:s/>CAI’s<text:s/>outcome<text:s/>results.</text:span></text:p>
      <text:p text:style-name="P192"/>
      <table:table table:style-name="Table6">
        <table:table-column table:style-name="Column20"/>
        <table:table-column table:style-name="Column21"/>
        <table:table-row table:style-name="Row13">
          <table:table-cell table:style-name="Cell49">
            <text:p text:style-name="P193"><text:span text:style-name="T193_1">Programme<text:s/>Outcome</text:span></text:p>
          </table:table-cell>
          <table:table-cell table:style-name="Cell50">
            <text:p text:style-name="P194"><text:span text:style-name="T194_1">Programme<text:s/>cities<text:s/>in<text:s/>the<text:s/>Global<text:s/>South<text:s/>are<text:s/></text:span><text:span text:style-name="T194_2">mobilising</text:span><text:span text:style-name="T194_3"><text:s/>local<text:s/>political<text:s/>and<text:s/>technical<text:s/>leadership<text:s/>on<text:s/>net-zero<text:s/>by<text:s/>implementing<text:s/>low-carbon<text:s/>and<text:s/>climate<text:s/>resilient<text:s/>urban<text:s/>development<text:s/>policies,<text:s/>plans<text:s/>and<text:s/>projects,<text:s/>and<text:s/>in<text:s/>so<text:s/>doing<text:s/>shaping<text:s/>stronger<text:s/>government<text:s/>ambition<text:s/>nationally<text:s/>and<text:s/>internationally.</text:span></text:p>
          </table:table-cell>
        </table:table-row>
      </table:table>
      <text:p text:style-name="P195"/>
      <table:table table:style-name="Table7">
        <table:table-column table:style-name="Column22"/>
        <table:table-column table:style-name="Column23"/>
        <table:table-column table:style-name="Column24"/>
        <table:table-row table:style-name="Row14">
          <table:table-cell table:style-name="Cell51">
            <text:p text:style-name="P196"><text:span text:style-name="T196_1">Outcome<text:s/>Indicators</text:span></text:p>
          </table:table-cell>
          <table:table-cell table:style-name="Cell52">
            <text:p text:style-name="P197"><text:span text:style-name="T197_1">Target<text:s/>for<text:s/>this<text:s/>Review</text:span></text:p>
          </table:table-cell>
          <table:table-cell table:style-name="Cell53">
            <text:p text:style-name="P198"><text:span text:style-name="T198_1">Achievement</text:span></text:p>
          </table:table-cell>
        </table:table-row>
        <table:table-row table:style-name="Row15">
          <table:table-cell table:style-name="Cell54">
            <text:p text:style-name="P199"><text:span text:style-name="T199_1">Outcome<text:s/>Indicator<text:s/>1</text:span></text:p>
            <text:p text:style-name="P200"><text:span text:style-name="T200_1">Number<text:s/>of<text:s/></text:span><text:span text:style-name="T200_2">programme</text:span><text:span text:style-name="T200_3"><text:s/>cities<text:s/>demonstrating<text:s/>improved<text:s/>decision-making<text:s/>and<text:s/>management<text:s/>processes<text:s/>for<text:s/>ambitious<text:s/>climate<text:s/>action</text:span></text:p>
          </table:table-cell>
          <table:table-cell table:style-name="Cell55">
            <text:p text:style-name="P201"><text:span text:style-name="T201_1">Final<text:s/>target:<text:s/></text:span><text:span text:style-name="T201_2">12<text:s/>of<text:s/>15<text:s/>cities<text:s/>have<text:s/>integrated<text:s/>mitigation<text:s/>goals<text:s/>into<text:s/>at<text:s/>least<text:s/>one<text:s/>impactful<text:s/>policy,<text:s/>process,<text:s/>or<text:s/>decision-making<text:s/>structure</text:span></text:p>
            <text:p text:style-name="P202"/>
            <text:p text:style-name="P203"><text:span text:style-name="T203_1">Achieved:<text:s/>15<text:s/>cities</text:span></text:p>
          </table:table-cell>
          <table:table-cell table:style-name="Cell56">
            <text:p text:style-name="P204"><text:span text:style-name="T204_1">All<text:s/>15<text:s/>cities<text:s/>formally<text:s/>mainstreamed<text:s/>climate<text:s/>goals<text:s/>into<text:s/>key<text:s/>governance<text:s/>structures,<text:s/>including<text:s/>new<text:s/>requirements<text:s/>into<text:s/>planning<text:s/>processes,<text:s/>emissions<text:s/>standards<text:s/>into<text:s/>policies,<text:s/>and<text:s/>ratification<text:s/>of<text:s/>groups<text:s/>to<text:s/>oversee<text:s/>CAP<text:s/>implementation.</text:span></text:p>
          </table:table-cell>
        </table:table-row>
        <table:table-row table:style-name="Row16">
          <table:table-cell table:style-name="Cell57">
            <text:p text:style-name="P205"><text:span text:style-name="T205_1">Outcome<text:s/>Indicator<text:s/>2</text:span></text:p>
            <text:p text:style-name="P206"><text:span text:style-name="T206_1">Number<text:s/>of<text:s/></text:span><text:span text:style-name="T206_2">programme</text:span><text:span text:style-name="T206_3"><text:s/>cities<text:s/>with<text:s/>priority<text:s/>CAP<text:s/>actions<text:s/>delivered<text:s/>or<text:s/>in<text:s/>the<text:s/>process<text:s/>of<text:s/>delivery</text:span></text:p>
            <text:p text:style-name="P207"/>
            <text:p text:style-name="P208"/>
            <text:p text:style-name="P209"/>
            <text:p text:style-name="P210"/>
            <text:p text:style-name="P211"/>
            <text:p text:style-name="P212"/>
            <text:p text:style-name="P213"/>
            <text:p text:style-name="P214"/>
            <text:p text:style-name="P215"/>
            <text:p text:style-name="P216"/>
            <text:p text:style-name="P217"/>
            <text:p text:style-name="P218"/>
            <text:p text:style-name="P219"><text:span text:style-name="T219_1">Sub-indicator<text:s/>2.1</text:span></text:p>
            <text:p text:style-name="P220"><text:span text:style-name="T220_1">Total<text:s/>number<text:s/>of<text:s/>priority<text:s/>CAP<text:s/>actions<text:s/>delivered<text:s/>or<text:s/>in<text:s/>the<text:s/>process<text:s/>of<text:s/>delivery</text:span></text:p>
          </table:table-cell>
          <table:table-cell table:style-name="Cell58">
            <text:p text:style-name="P221"><text:span text:style-name="T221_1">Final<text:s/>target:<text:s/></text:span><text:span text:style-name="T221_2">12<text:s/>of<text:s/>15<text:s/>cities<text:s/>have<text:s/>initiated<text:s/>tangible<text:s/>and/or<text:s/>legal<text:s/>implementation<text:s/>of<text:s/>both<text:s/>of<text:s/>their<text:s/>selected<text:s/>high-impact<text:s/>actions.</text:span></text:p>
            <text:p text:style-name="P222"/>
            <text:p text:style-name="P223"><text:span text:style-name="T223_1">Achieved:<text:s/>13<text:s/>cities</text:span></text:p>
            <text:p text:style-name="P224"/>
            <text:p text:style-name="P225"/>
            <text:p text:style-name="P226"/>
            <text:p text:style-name="P227"/>
            <text:p text:style-name="P228"/>
            <text:p text:style-name="P229"/>
            <text:p text:style-name="P230"/>
            <text:p text:style-name="P231"/>
            <text:p text:style-name="P232"/>
            <text:p text:style-name="P233"/>
            <text:p text:style-name="P234"><text:span text:style-name="T234_1">Final<text:s/>target:<text:s/></text:span><text:span text:style-name="T234_2">24<text:s/>of<text:s/>30<text:s/>actions<text:s/>are<text:s/>in<text:s/>a<text:s/></text:span><text:span text:style-name="T234_3">p</text:span><text:span text:style-name="T234_4">rocess<text:s/>of<text:s/>delivery</text:span></text:p>
            <text:p text:style-name="P235"/>
            <text:p text:style-name="P236"><text:span text:style-name="T236_1">Achieved:<text:s/>28<text:s/>of<text:s/>30<text:s/>actions</text:span></text:p>
          </table:table-cell>
          <table:table-cell table:style-name="Cell59">
            <text:p text:style-name="P237"><text:span text:style-name="T237_1">10</text:span><text:span text:style-name="T237_2"><text:s/>of<text:s/></text:span><text:span text:style-name="T237_3">15<text:s/>cities</text:span><text:span text:style-name="T237_4"><text:s/></text:span><text:span text:style-name="T237_5">had<text:s/>initiated<text:s/>the<text:s/>tangible<text:s/>or<text:s/>legal</text:span><text:span text:style-name="T237_6"><text:s/></text:span><text:span text:style-name="T237_7">implementation<text:s/>of<text:s/>both<text:s/>actions,<text:s/>with<text:s/></text:span><text:span text:style-name="T237_8">some<text:s/>cities</text:span><text:span text:style-name="T237_9"><text:s/>still<text:s/>working<text:s/>to<text:s/>translate<text:s/></text:span><text:span text:style-name="T237_10">outputs</text:span><text:span text:style-name="T237_11"><text:s/>into<text:s/>outcomes.</text:span></text:p>
            <text:p text:style-name="P238"/>
            <text:p text:style-name="P239"><text:span text:style-name="T239_1">13<text:s/>of<text:s/>15<text:s/>cities<text:s/>translated<text:s/>evidence<text:s/>into<text:s/>action,<text:s/>with<text:s/>tangible<text:s/>implementation<text:s/>including<text:s/>the<text:s/>launch<text:s/>of<text:s/>low<text:s/>emission<text:s/>zones,<text:s/>the<text:s/>adoption<text:s/>of<text:s/>green<text:s/>building<text:s/>codes,<text:s/>and<text:s/>the<text:s/>establishment<text:s/>of<text:s/>organic<text:s/>waste<text:s/>treatment<text:s/>sites.</text:span></text:p>
            <text:p text:style-name="P240"/>
            <text:p text:style-name="P241"/>
            <text:p text:style-name="P242"><text:span text:style-name="T242_1">28<text:s/>of<text:s/>30<text:s/>actions<text:s/>are<text:s/>in<text:s/>a<text:s/>process<text:s/>of<text:s/>delivery,<text:s/>with<text:s/></text:span><text:span text:style-name="T242_2">two<text:s/>actions</text:span><text:span text:style-name="T242_3"><text:s/>still<text:s/>working<text:s/>to<text:s/>translate<text:s/>outputs<text:s/>to<text:s/>outcomes.</text:span></text:p>
          </table:table-cell>
        </table:table-row>
        <table:table-row table:style-name="Row17">
          <table:table-cell table:style-name="Cell60">
            <text:p text:style-name="P243"><text:span text:style-name="T243_1">Outcome<text:s/>Indicator<text:s/>3</text:span></text:p>
            <text:p text:style-name="P244"><text:span text:style-name="T244_1">Number<text:s/>of<text:s/></text:span><text:span text:style-name="T244_2">programme</text:span><text:span text:style-name="T244_3"><text:s/>cities<text:s/>demonstrating<text:s/>increased<text:s/>local<text:s/>ambition<text:s/>for<text:s/>climate<text:s/>action</text:span></text:p>
          </table:table-cell>
          <table:table-cell table:style-name="Cell61">
            <text:p text:style-name="P245"><text:span text:style-name="T245_1">Final<text:s/>target:<text:s/></text:span><text:span text:style-name="T245_2">12<text:s/>of<text:s/>15<text:s/>cities<text:s/>have<text:s/>expanded<text:s/>the<text:s/>scope<text:s/>of<text:s/>their<text:s/>climate<text:s/>action<text:s/>activities<text:s/>beyond<text:s/>mitigation<text:s/>goals.</text:span></text:p>
            <text:p text:style-name="P246"/>
            <text:p text:style-name="P247"><text:span text:style-name="T247_1">Achieved:<text:s/>15<text:s/>cities</text:span></text:p>
          </table:table-cell>
          <table:table-cell table:style-name="Cell62">
            <text:p text:style-name="P248"><text:span text:style-name="T248_1">All<text:s/>15<text:s/>cities<text:s/>integrated<text:s/>socioeconomic<text:s/>goals<text:s/>into<text:s/>the<text:s/>design<text:s/>and<text:s/>implementation<text:s/>of<text:s/>their<text:s/>climate<text:s/>action<text:s/>or<text:s/>mainstreaming<text:s/>initiatives,<text:s/>including<text:s/>robust<text:s/>consultation<text:s/>with<text:s/>frontline<text:s/>communities<text:s/>and<text:s/>commitments<text:s/>to<text:s/>good<text:s/>green<text:s/>jobs.</text:span></text:p>
          </table:table-cell>
        </table:table-row>
      </table:table>
      <text:p text:style-name="P249"/>
      <text:p text:style-name="P250"/>
      <text:p text:style-name="P251"><text:span text:style-name="T251_1">CLIMATE<text:s/>ACTION<text:s/>IMPLEMENTATION<text:s/></text:span><text:span text:style-name="T251_2">PHASE<text:s/>1<text:s/></text:span><text:span text:style-name="T251_3">OUTPUTS</text:span></text:p>
      <text:p text:style-name="P252"/>
      <text:p text:style-name="P253"/>
      <text:h text:style-name="P254" text:outline-level="2"><text:span text:style-name="T254_1">C.</text:span><text:span text:style-name="T254_2"><text:s/>DETAILED<text:s/>OUTPUT<text:s/>SCORING</text:span></text:h>
      <text:p text:style-name="P255"/>
      <table:table table:style-name="Table8"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row table:style-name="Row18">
          <table:table-cell table:style-name="Cell63">
            <text:p text:style-name="P256"><text:span text:style-name="T256_1">Output<text:s/>Title<text:s/></text:span></text:p>
          </table:table-cell>
          <table:table-cell table:style-name="Cell64" table:number-columns-spanned="4">
            <text:p text:style-name="P257"><text:span text:style-name="T257_1">Programme<text:s/>cities<text:s/>have<text:s/>increased<text:s/>capacity<text:s/>and<text:s/>capability<text:s/>for<text:s/>developing<text:s/>and<text:s/>structuring<text:s/>low-carbon<text:s/>infrastructure<text:s/>projects<text:s/>and<text:s/>policies.</text:span></text:p>
            <text:p text:style-name="P258"/>
          </table:table-cell>
          <table:covered-table-cell/>
          <table:covered-table-cell/>
          <table:covered-table-cell/>
        </table:table-row>
        <table:table-row table:style-name="Row19">
          <table:table-cell table:style-name="Cell65" table:number-columns-spanned="2">
            <text:p text:style-name="P259"><text:span text:style-name="T259_1">Output<text:s/>number:<text:s/></text:span></text:p>
          </table:table-cell>
          <table:covered-table-cell/>
          <table:table-cell table:style-name="Cell66">
            <text:p text:style-name="P260"><text:span text:style-name="T260_1">1</text:span></text:p>
            <text:p text:style-name="P261"/>
          </table:table-cell>
          <table:table-cell table:style-name="Cell67">
            <text:p text:style-name="P262"><text:span text:style-name="T262_1">Output<text:s/>Score:<text:s/></text:span></text:p>
          </table:table-cell>
          <table:table-cell table:style-name="Cell68">
            <text:p text:style-name="P263"><text:span text:style-name="T263_1">A+</text:span></text:p>
            <text:p text:style-name="P264"/>
          </table:table-cell>
        </table:table-row>
        <table:table-row table:style-name="Row20">
          <table:table-cell table:style-name="Cell69" table:number-columns-spanned="2">
            <text:p text:style-name="P265"><text:span text:style-name="T265_1">Impact<text:s/>weighting<text:s/>(%):</text:span></text:p>
            <text:p text:style-name="P266"/>
          </table:table-cell>
          <table:covered-table-cell/>
          <table:table-cell table:style-name="Cell70">
            <text:p text:style-name="P267"><text:span text:style-name="T267_1">40%</text:span></text:p>
          </table:table-cell>
          <table:table-cell table:style-name="Cell71">
            <text:p text:style-name="P268"><text:span text:style-name="T268_1">W</text:span><text:span text:style-name="T268_2">eighting<text:s/>revised<text:s/>since<text:s/>last<text:s/>AR?<text:s/></text:span></text:p>
          </table:table-cell>
          <table:table-cell table:style-name="Cell72">
            <text:p text:style-name="P269"><text:span text:style-name="T269_1">No</text:span></text:p>
            <text:p text:style-name="P270"/>
          </table:table-cell>
        </table:table-row>
      </table:table>
      <text:p text:style-name="P271"/>
      <table:table table:style-name="Table9">
        <table:table-column table:style-name="Column30"/>
        <table:table-column table:style-name="Column31"/>
        <table:table-column table:style-name="Column32"/>
        <table:table-row table:style-name="Row21">
          <table:table-cell table:style-name="Cell73">
            <text:p text:style-name="P272"><text:span text:style-name="T272_1">Indicator(s)</text:span></text:p>
          </table:table-cell>
          <table:table-cell table:style-name="Cell74">
            <text:p text:style-name="P273"><text:span text:style-name="T273_1">Milestone(s)<text:s/>for<text:s/>this<text:s/>review</text:span></text:p>
          </table:table-cell>
          <table:table-cell table:style-name="Cell75">
            <text:p text:style-name="P274"><text:span text:style-name="T274_1">Progress</text:span></text:p>
          </table:table-cell>
        </table:table-row>
        <table:table-row table:style-name="Row22">
          <table:table-cell table:style-name="Cell76">
            <text:p text:style-name="P275"><text:span text:style-name="T275_1">Output<text:s/>Indicator<text:s/>1.1</text:span></text:p>
            <text:p text:style-name="P276"><text:span text:style-name="T276_1">Number<text:s/>of<text:s/>programme<text:s/>cities<text:s/>implementing<text:s/>a<text:s/>detailed<text:s/>cross-organisational<text:s/>work<text:s/>plan<text:s/>for<text:s/>new<text:s/>or<text:s/>improved<text:s/>climate<text:s/>action<text:s/>mechanisms</text:span></text:p>
          </table:table-cell>
          <table:table-cell table:style-name="Cell77">
            <text:p text:style-name="P277"><text:span text:style-name="T277_1">Final<text:s/>t</text:span><text:span text:style-name="T277_2">arget:<text:s/></text:span><text:span text:style-name="T277_3">14<text:s/>cities<text:s/>with<text:s/>mainstreaming<text:s/>work<text:s/>plans<text:s/>completed</text:span></text:p>
            <text:p text:style-name="P278"/>
            <text:p text:style-name="P279"><text:span text:style-name="T279_1">Achieved:<text:s/>15<text:s/>cities</text:span></text:p>
          </table:table-cell>
          <table:table-cell table:style-name="Cell78">
            <text:p text:style-name="P280"><text:span text:style-name="T280_1">All<text:s/></text:span><text:span text:style-name="T280_2">15<text:s/>cities<text:s/>completed<text:s/>mainstreaming<text:s/>work<text:s/>plans,<text:s/>supporting<text:s/>long-term<text:s/>integration<text:s/>of<text:s/>climate<text:s/>goals<text:s/>into<text:s/>city<text:s/>operations.</text:span></text:p>
          </table:table-cell>
        </table:table-row>
        <table:table-row table:style-name="Row23">
          <table:table-cell table:style-name="Cell79">
            <text:p text:style-name="P281"><text:span text:style-name="T281_1">Output<text:s/>Indicator<text:s/>1.2</text:span></text:p>
            <text:p text:style-name="P282"><text:span text:style-name="T282_1">Number<text:s/>of<text:s/>programme<text:s/>cities<text:s/>with<text:s/>a<text:s/>climate<text:s/>action<text:s/>team<text:s/>driving<text:s/>delivery<text:s/>of<text:s/>high-impact<text:s/>policies<text:s/>and<text:s/>projects.<text:s/>Output<text:s/>Indicator<text:s/>1.3<text:s/>Number<text:s/>of<text:s/>workshops<text:s/>or<text:s/>peer-trainings<text:s/>delivered<text:s/>and<text:s/>rated<text:s/>valuable<text:s/>by<text:s/>attendees.</text:span></text:p>
          </table:table-cell>
          <table:table-cell table:style-name="Cell80">
            <text:p text:style-name="P283"><text:span text:style-name="T283_1">Final<text:s/>target:<text:s/>13<text:s/>cities<text:s/>with<text:s/>new<text:s/>or<text:s/>improved<text:s/>climate<text:s/>governance<text:s/>mechanisms<text:s/>in<text:s/>place,<text:s/></text:span><text:span text:style-name="T283_2">with<text:s/>aim<text:s/>to<text:s/>enhance</text:span><text:span text:style-name="T283_3"><text:s/>CAP<text:s/>planning<text:s/>and<text:s/>implementation.</text:span></text:p>
            <text:p text:style-name="P284"/>
            <text:p text:style-name="P285"><text:span text:style-name="T285_1">Achieved:<text:s/>15<text:s/>cities</text:span></text:p>
          </table:table-cell>
          <table:table-cell table:style-name="Cell81">
            <text:p text:style-name="P286"><text:span text:style-name="T286_1">All<text:s/>15<text:s/>CAI<text:s/>cities<text:s/>have<text:s/>formalised<text:s/>cross-departmental<text:s/>groups<text:s/>or<text:s/>processes,</text:span><text:span text:style-name="T286_2"><text:s/></text:span><text:span text:style-name="T286_3">increasing<text:s/>the<text:s/>total<text:s/>number<text:s/>of<text:s/>city<text:s/>officials<text:s/>engaging<text:s/>with<text:s/>climate<text:s/>action</text:span><text:span text:style-name="T286_4"><text:s/></text:span><text:span text:style-name="T286_5">implementation.</text:span></text:p>
          </table:table-cell>
        </table:table-row>
        <table:table-row table:style-name="Row24">
          <table:table-cell table:style-name="Cell82">
            <text:p text:style-name="P287"><text:span text:style-name="T287_1">Output<text:s/>Indicator<text:s/>1.3</text:span></text:p>
            <text:p text:style-name="P288"><text:span text:style-name="T288_1">Number<text:s/>of<text:s/>workshops<text:s/>or<text:s/>peer-trainings<text:s/>delivered<text:s/>to<text:s/></text:span></text:p>
            <text:p text:style-name="P289"><text:span text:style-name="T289_1">targeted<text:s/>stakeholders<text:s/>in<text:s/>C40<text:s/>cities<text:s/>and<text:s/>with<text:s/>the<text:s/>knowledge<text:s/>provided<text:s/>rated<text:s/>as<text:s/>valuable<text:s/>by<text:s/>attendees.</text:span></text:p>
          </table:table-cell>
          <table:table-cell table:style-name="Cell83">
            <text:p text:style-name="P290"><text:span text:style-name="T290_1">2025<text:s/>Target:<text:s/></text:span><text:span text:style-name="T290_2">47<text:s/>workshops<text:s/>or<text:s/>trainings<text:s/>delivered<text:s/>to<text:s/>increase<text:s/>city<text:s/>officials’<text:s/>capacity<text:s/>for<text:s/></text:span><text:span text:style-name="T290_3">c</text:span><text:span text:style-name="T290_4">ontinued<text:s/>climate<text:s/>action</text:span><text:span text:style-name="T290_5"><text:s/></text:span><text:span text:style-name="T290_6">implementation</text:span></text:p>
            <text:p text:style-name="P291"/>
            <text:p text:style-name="P292"><text:span text:style-name="T292_1">Final<text:s/>target:<text:s/>224</text:span></text:p>
            <text:p text:style-name="P293"/>
            <text:p text:style-name="P294"><text:span text:style-name="T294_1">Achieved</text:span><text:span text:style-name="T294_2"><text:s/>(cumulative)</text:span><text:span text:style-name="T294_3">:<text:s/>313</text:span></text:p>
          </table:table-cell>
          <table:table-cell table:style-name="Cell84">
            <text:p text:style-name="P295"><text:span text:style-name="T295_1">By<text:s/>the<text:s/>end<text:s/>of<text:s/>2025,<text:s/>103<text:s/>workshops<text:s/>or<text:s/>trainings<text:s/>delivered<text:s/>with<text:s/>97%<text:s/>of<text:s/>respondents<text:s/>rating<text:s/>the<text:s/>knowledge<text:s/>provided<text:s/>as<text:s/>valuable.<text:s/>By<text:s/>the<text:s/>end<text:s/>of<text:s/>Phase<text:s/>1<text:s/>(March<text:s/>2026),<text:s/>an<text:s/>additional<text:s/>14<text:s/>workshops<text:s/>or<text:s/>trainings<text:s/>were<text:s/>delivered<text:s/>with<text:s/>98%<text:s/>of<text:s/>respondents<text:s/>rating<text:s/>the<text:s/>knowledge<text:s/>provided<text:s/>as<text:s/>valuable.<text:s/></text:span></text:p>
            <text:p text:style-name="P296"><text:span text:style-name="T296_1"><text:s/></text:span></text:p>
            <text:p text:style-name="P297"><text:span text:style-name="T297_1">CAI<text:s/>is<text:s/>reporting<text:s/></text:span><text:span text:style-name="T297_2">313<text:s/>total<text:s/>workshops<text:s/>or<text:s/>trainings</text:span><text:span text:style-name="T297_3"><text:s/></text:span><text:span text:style-name="T297_4">delivered<text:s/>in<text:s/>Phase<text:s/>1.</text:span></text:p>
          </table:table-cell>
        </table:table-row>
      </table:table>
      <text:p text:style-name="P298"/>
      <text:p text:style-name="P299"><text:span text:style-name="T299_1">Output<text:s/>1<text:s/>substantially<text:s/>exceeded<text:s/>expectations<text:s/>in<text:s/>2025,<text:s/>supporting<text:s/>an<text:s/>A+<text:s/>score.<text:s/>The<text:s/>programme<text:s/>met<text:s/>or<text:s/>surpassed<text:s/>all<text:s/>Output<text:s/>1<text:s/>indicators<text:s/>by<text:s/>the<text:s/>end<text:s/>of<text:s/>Phase<text:s/>1.<text:s/>These<text:s/>results<text:s/>reflect<text:s/>effective<text:s/>technical<text:s/>assistance<text:s/>that<text:s/>translated<text:s/>into<text:s/>stronger<text:s/>institutional<text:s/>capacity<text:s/>and<text:s/>governance<text:s/>across<text:s/>the<text:s/>portfolio.<text:s/>Cities<text:s/>embedded<text:s/>climate<text:s/>priorities<text:s/>into<text:s/>formal<text:s/>planning<text:s/>and<text:s/>decision-making<text:s/>processes,<text:s/>including<text:s/>through<text:s/>Jakarta’s<text:s/>Inclusive<text:s/>Climate<text:s/>Action<text:s/>Checklist<text:s/>and<text:s/>Guadalajara’s<text:s/>Municipal<text:s/>Development<text:s/>and<text:s/>Governance<text:s/>Plan<text:s/>2024–2027.<text:s/>They<text:s/>also<text:s/>established<text:s/>oversight<text:s/>structures<text:s/>to<text:s/>sustain<text:s/>implementation,<text:s/>including<text:s/>Johannesburg’s<text:s/>Alternative<text:s/>Finance<text:s/>Mobilising<text:s/>Steering<text:s/>Committee<text:s/>and<text:s/>Nairobi’s<text:s/>Cross-sectoral<text:s/>Market<text:s/>Management<text:s/>Committee.<text:s/>Targeted<text:s/>training<text:s/>further<text:s/>equipped<text:s/>officials<text:s/>to<text:s/>deliver<text:s/>these<text:s/>mandates,<text:s/>including<text:s/>multi-day<text:s/>Inclusive<text:s/>Climate<text:s/>Action<text:s/>and<text:s/>Climate<text:s/>Finance<text:s/>training<text:s/>in<text:s/>Kuala<text:s/>Lumpur<text:s/>and<text:s/>Johannesburg.</text:span></text:p>
      <text:p text:style-name="P300"/>
      <text:p text:style-name="P301"><text:span text:style-name="T301_1">This<text:s/>performance<text:s/>was<text:s/>achieved<text:s/>despite<text:s/>delivery<text:s/>pressures,<text:s/>including<text:s/>political<text:s/>transitions,<text:s/>uncertainty<text:s/>around<text:s/>the<text:s/>no-cost<text:s/>extension,<text:s/>staff<text:s/>turnover,<text:s/>and<text:s/></text:span><text:span text:style-name="T301_2">delivery<text:s/>pressures<text:s/>in<text:s/>some<text:s/>consultancy<text:s/>workstreams</text:span><text:span text:style-name="T301_3">.<text:s/>The<text:s/>programme<text:s/>responded<text:s/>adaptively<text:s/>by<text:s/>simplifying<text:s/>consultancy<text:s/>scopes,<text:s/>restructuring<text:s/>workflows,<text:s/>and<text:s/>retaining<text:s/>staff<text:s/>where<text:s/>feasible<text:s/>through<text:s/>the<text:s/>extension<text:s/>period.<text:s/>Overall,<text:s/>Output<text:s/>1<text:s/>delivered<text:s/>stronger-than-expected<text:s/>results<text:s/>and<text:s/>established<text:s/>durable<text:s/>systems,<text:s/>capacity<text:s/>and<text:s/>ownership<text:s/>to<text:s/>support<text:s/>continued<text:s/>climate<text:s/>action<text:s/>implementation.</text:span></text:p>
      <text:p text:style-name="P302"/>
      <text:p text:style-name="P303"><text:span text:style-name="T303_1">No<text:s/>formal<text:s/>changes<text:s/>were<text:s/>made<text:s/>to<text:s/>Output<text:s/>1<text:s/>indicators,<text:s/>targets,<text:s/>or<text:s/>weightings<text:s/>during<text:s/>2025.<text:s/>The<text:s/>metrics<text:s/>remained<text:s/>fit<text:s/>for<text:s/>purpose<text:s/>following<text:s/>the<text:s/>upward<text:s/>target<text:s/>revisions<text:s/>agreed<text:s/>in<text:s/>July<text:s/>2024.</text:span></text:p>
      <text:p text:style-name="P304"/>
      <text:p text:style-name="P305"><text:span text:style-name="T305_1">In<text:s/>2025,<text:s/>the<text:s/>programme<text:s/>demonstrated<text:s/>that<text:s/>embedding<text:s/>institutional<text:s/>governance<text:s/>and<text:s/>engaging<text:s/>officials<text:s/>below<text:s/>the<text:s/>mayoral<text:s/>level<text:s/>are<text:s/>critical<text:s/>to<text:s/>sustaining<text:s/>delivery<text:s/>through<text:s/>political<text:s/>transitions,<text:s/>as<text:s/>seen<text:s/>in<text:s/>Accra,<text:s/>Nairobi<text:s/>and<text:s/>Mexico<text:s/>City.<text:s/>It<text:s/>also<text:s/>showed<text:s/>that<text:s/>integrating<text:s/>climate<text:s/>responsibilities<text:s/>into<text:s/>statutory<text:s/>frameworks<text:s/>and<text:s/>municipal<text:s/>budgeting<text:s/>processes<text:s/>-<text:s/>including<text:s/>Tshwane’s<text:s/>Climate<text:s/>Budget<text:s/>Tagging<text:s/>tool<text:s/>and<text:s/>climate<text:s/>targets<text:s/>in<text:s/>Accra’s<text:s/>Annual<text:s/>Action<text:s/>Plans<text:s/>-<text:s/>is<text:s/>essential<text:s/>to<text:s/>breaking<text:s/>down<text:s/>silos<text:s/>and<text:s/>strengthening<text:s/>long-term<text:s/>accountability.<text:s/>These<text:s/>lessons<text:s/>suggest<text:s/>that<text:s/>wider<text:s/>FCDO<text:s/>urban<text:s/>programming<text:s/>can<text:s/>achieve<text:s/>strong<text:s/>Value<text:s/>for<text:s/>Money<text:s/>through<text:s/>embedded<text:s/>City<text:s/>Advisors<text:s/>and<text:s/>local<text:s/>consultants<text:s/>that<text:s/>build<text:s/>local<text:s/>capacity<text:s/>while<text:s/>keeping<text:s/>overheads<text:s/>low.</text:span></text:p>
      <text:p text:style-name="P306"/>
      <text:p text:style-name="P307"><text:span text:style-name="T307_1">The<text:s/>priority<text:s/>for<text:s/>the<text:s/>year<text:s/>ahead<text:s/>is<text:s/>to<text:s/>secure<text:s/>sustainability<text:s/>and<text:s/>legacy<text:s/>through<text:s/>robust<text:s/>handover<text:s/>of<text:s/>technical<text:s/>tools<text:s/>and<text:s/>data<text:s/>frameworks<text:s/>into<text:s/>city<text:s/>ownership.</text:span></text:p>
      <text:p text:style-name="P308"/>
      <text:p text:style-name="P309"/>
      <table:table table:style-name="Table10"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row table:style-name="Row25">
          <table:table-cell table:style-name="Cell85">
            <text:p text:style-name="P310"><text:span text:style-name="T310_1">Output<text:s/>Title<text:s/></text:span></text:p>
          </table:table-cell>
          <table:table-cell table:style-name="Cell86" table:number-columns-spanned="4">
            <text:p text:style-name="P311"><text:span text:style-name="T311_1">Programme<text:s/>cities<text:s/>are<text:s/>implementing<text:s/>high<text:s/>impact<text:s/>climate<text:s/>policies<text:s/>or<text:s/>projects</text:span></text:p>
          </table:table-cell>
          <table:covered-table-cell/>
          <table:covered-table-cell/>
          <table:covered-table-cell/>
        </table:table-row>
        <table:table-row table:style-name="Row26">
          <table:table-cell table:style-name="Cell87" table:number-columns-spanned="2">
            <text:p text:style-name="P312"><text:span text:style-name="T312_1">Output<text:s/>number:<text:s/></text:span></text:p>
          </table:table-cell>
          <table:covered-table-cell/>
          <table:table-cell table:style-name="Cell88">
            <text:p text:style-name="P313"><text:span text:style-name="T313_1">2</text:span></text:p>
          </table:table-cell>
          <table:table-cell table:style-name="Cell89">
            <text:p text:style-name="P314"><text:span text:style-name="T314_1">Output<text:s/>Score:<text:s/></text:span></text:p>
          </table:table-cell>
          <table:table-cell table:style-name="Cell90">
            <text:p text:style-name="P315"><text:span text:style-name="T315_1">A+</text:span></text:p>
          </table:table-cell>
        </table:table-row>
        <table:table-row table:style-name="Row27">
          <table:table-cell table:style-name="Cell91" table:number-columns-spanned="2">
            <text:p text:style-name="P316"><text:span text:style-name="T316_1">Impact<text:s/>weighting<text:s/>(%):<text:s/></text:span></text:p>
          </table:table-cell>
          <table:covered-table-cell/>
          <table:table-cell table:style-name="Cell92">
            <text:p text:style-name="P317"><text:span text:style-name="T317_1">4</text:span><text:span text:style-name="T317_2">5</text:span><text:span text:style-name="T317_3">%</text:span></text:p>
          </table:table-cell>
          <table:table-cell table:style-name="Cell93">
            <text:p text:style-name="P318"><text:span text:style-name="T318_1">Weighting<text:s/>revised<text:s/>since<text:s/>last<text:s/>AR?<text:s/></text:span></text:p>
          </table:table-cell>
          <table:table-cell table:style-name="Cell94">
            <text:p text:style-name="P319"><text:span text:style-name="T319_1">No</text:span></text:p>
          </table:table-cell>
        </table:table-row>
      </table:table>
      <text:p text:style-name="P320"><text:span text:style-name="T320_1"> </text:span></text:p>
      <table:table table:style-name="Table11">
        <table:table-column table:style-name="Column38"/>
        <table:table-column table:style-name="Column39"/>
        <table:table-column table:style-name="Column40"/>
        <table:table-row table:style-name="Row28">
          <table:table-cell table:style-name="Cell95">
            <text:p text:style-name="P321"><text:span text:style-name="T321_1">Indicator(s)</text:span></text:p>
          </table:table-cell>
          <table:table-cell table:style-name="Cell96">
            <text:p text:style-name="P322"><text:span text:style-name="T322_1">Milestone(s)<text:s/>for<text:s/>this<text:s/>review</text:span></text:p>
          </table:table-cell>
          <table:table-cell table:style-name="Cell97">
            <text:p text:style-name="P323"><text:span text:style-name="T323_1">Progress<text:s/></text:span></text:p>
          </table:table-cell>
        </table:table-row>
        <table:table-row table:style-name="Row29">
          <table:table-cell table:style-name="Cell98">
            <text:p text:style-name="P324"><text:span text:style-name="T324_1">Output<text:s/>Indicator<text:s/>2.1</text:span><text:span text:style-name="T324_2"><text:s/></text:span><text:span text:style-name="T324_3">Number<text:s/>of<text:s/>programme<text:s/>cities<text:s/>with<text:s/>selected<text:s/>actions<text:s/>identified<text:s/>with<text:s/>detailed<text:s/>workplans<text:s/>developed<text:s/>and<text:s/>in<text:s/>a<text:s/>phase<text:s/>of<text:s/>implementation.</text:span></text:p>
          </table:table-cell>
          <table:table-cell table:style-name="Cell99">
            <text:p text:style-name="P325"><text:span text:style-name="T325_1">F</text:span><text:span text:style-name="T325_2">inal<text:s/>target</text:span><text:span text:style-name="T325_3">:<text:s/>13<text:s/>of<text:s/>15<text:s/>cities<text:s/>with<text:s/>two<text:s/>SHIA<text:s/>work<text:s/>plans<text:s/>on<text:s/>track<text:s/>to<text:s/>be<text:s/>completed<text:s/>by<text:s/>March<text:s/>2026.</text:span></text:p>
            <text:p text:style-name="P326"/>
            <text:p text:style-name="P327"><text:span text:style-name="T327_1">Achieved:<text:s/>14<text:s/>cities</text:span></text:p>
          </table:table-cell>
          <table:table-cell table:style-name="Cell100">
            <text:p text:style-name="P328"><text:span text:style-name="T328_1">By<text:s/>the<text:s/>end<text:s/>of<text:s/>2025,<text:s/>14<text:s/>of<text:s/>15<text:s/>cities<text:s/>representing<text:s/>28<text:s/>actions<text:s/>were<text:s/>on<text:s/>track<text:s/>in<text:s/>delivery<text:s/>of<text:s/>both<text:s/>SHIA<text:s/>workplans;<text:s/>by<text:s/>March<text:s/>2026<text:s/>all<text:s/>15<text:s/>cities<text:s/>had<text:s/>completed<text:s/>delivery<text:s/>of<text:s/>programme-supported<text:s/>SHIA<text:s/>workplans.</text:span></text:p>
          </table:table-cell>
        </table:table-row>
        <table:table-row table:style-name="Row30">
          <table:table-cell table:style-name="Cell101">
            <text:p text:style-name="P329"><text:span text:style-name="T329_1">Output<text:s/>Indicator<text:s/>2.2</text:span><text:span text:style-name="T329_2"><text:s/></text:span><text:span text:style-name="T329_3">Number<text:s/>of<text:s/>action-level<text:s/>research<text:s/>and<text:s/>analysis<text:s/>activities<text:s/>undertaken<text:s/>to<text:s/>inform<text:s/>evidence-based<text:s/>decision-making.</text:span></text:p>
          </table:table-cell>
          <table:table-cell table:style-name="Cell102">
            <text:p text:style-name="P330"><text:span text:style-name="T330_1">2025<text:s/>target</text:span><text:span text:style-name="T330_2">:<text:s/>20<text:s/>research<text:s/>or<text:s/>analysis<text:s/>activities.<text:s/></text:span></text:p>
            <text:p text:style-name="P331"/>
            <text:p text:style-name="P332"><text:span text:style-name="T332_1">Final<text:s/>target:<text:s/>10</text:span><text:span text:style-name="T332_2">9</text:span></text:p>
            <text:p text:style-name="P333"/>
            <text:p text:style-name="P334"><text:span text:style-name="T334_1">Achieved</text:span><text:span text:style-name="T334_2"><text:s/>(cumulative)</text:span><text:span text:style-name="T334_3">:<text:s/>184</text:span></text:p>
          </table:table-cell>
          <table:table-cell table:style-name="Cell103">
            <text:p text:style-name="P335"><text:span text:style-name="T335_1">By<text:s/>the<text:s/>end<text:s/>of<text:s/>2025,<text:s/>65<text:s/>research<text:s/>and<text:s/>analysis<text:s/>activities<text:s/>had<text:s/>been<text:s/>delivered;<text:s/>by<text:s/>March<text:s/>2026,<text:s/>a<text:s/>further<text:s/>26<text:s/>were<text:s/>completed,<text:s/>bringing<text:s/>the<text:s/>Phase<text:s/>1<text:s/>total<text:s/>to<text:s/>184.</text:span></text:p>
          </table:table-cell>
        </table:table-row>
      </table:table>
      <text:p text:style-name="P336"/>
      <text:p text:style-name="P337"><text:span text:style-name="T337_1">Output<text:s/>2<text:s/></text:span><text:span text:style-name="T337_2">exceeded<text:s/>its<text:s/>2025<text:s/>and<text:s/>final<text:s/>targets</text:span><text:span text:style-name="T337_3">,<text:s/>supporting<text:s/>an<text:s/></text:span><text:span text:style-name="T337_4">A+</text:span><text:span text:style-name="T337_5"><text:s/>score.<text:s/>Programme<text:s/>cities<text:s/>continued<text:s/>to<text:s/>move<text:s/>from<text:s/>planning<text:s/>to<text:s/>implementation.<text:s/>Under<text:s/>Output<text:s/>2.1,<text:s/>cities<text:s/>advanced<text:s/>high-impact<text:s/>actions<text:s/>through<text:s/>infrastructure<text:s/>deployment,<text:s/>policy<text:s/>formalisation<text:s/>and<text:s/>financing<text:s/>preparation.<text:s/>Examples<text:s/>include<text:s/>Accra<text:s/>advancing<text:s/>its<text:s/>Waste<text:s/>Optimisation<text:s/>Strategy<text:s/>and<text:s/>Sanitation<text:s/>By-law<text:s/>to<text:s/>final<text:s/>approval,<text:s/>Quezon<text:s/>City<text:s/>signing<text:s/>its<text:s/>Green<text:s/>Building<text:s/>Ordinance<text:s/>into<text:s/>law,<text:s/>and<text:s/>Mexico<text:s/>City<text:s/>publishing<text:s/>binding<text:s/>Technical<text:s/>Guidelines<text:s/>for<text:s/>E-buses<text:s/>and<text:s/>Trolleybuses,<text:s/>which<text:s/>were<text:s/>immediately<text:s/>applied<text:s/>in<text:s/>the<text:s/>tendering<text:s/>of<text:s/>69<text:s/>electric<text:s/>transit<text:s/>units.<text:s/></text:span></text:p>
      <text:p text:style-name="P338"/>
      <text:p text:style-name="P339"><text:span text:style-name="T339_1">Under<text:s/>Output<text:s/>2.2,<text:s/>the<text:s/>programme<text:s/>delivered<text:s/>extensive<text:s/>research<text:s/>and<text:s/>analysis<text:s/>to<text:s/>strengthen<text:s/>investment<text:s/>readiness<text:s/>and<text:s/>project<text:s/>design,<text:s/>including<text:s/>business<text:s/>cases<text:s/>in<text:s/>Johannesburg<text:s/>and<text:s/>Lagos<text:s/>and<text:s/>updated<text:s/>quantitative<text:s/>benefits<text:s/>analysis<text:s/>in<text:s/>Lima,<text:s/>Mexico<text:s/>City,<text:s/>Quezon<text:s/>City<text:s/>and<text:s/>Kuala<text:s/>Lumpur.</text:span></text:p>
      <text:p text:style-name="P340"/>
      <text:p text:style-name="P341"><text:span text:style-name="T341_1">This<text:s/>performance<text:s/>was<text:s/>achieved<text:s/>despite<text:s/>operational</text:span><text:span text:style-name="T341_2">,<text:s/></text:span><text:span text:style-name="T341_3">political</text:span><text:span text:style-name="T341_4"><text:s/>and<text:s/>administrative<text:s/></text:span><text:span text:style-name="T341_5">challenges.<text:s/>The<text:s/>programme<text:s/>mitigated<text:s/>these<text:s/>pressures<text:s/>through<text:s/>adaptive<text:s/>management,<text:s/>including<text:s/>closer<text:s/>engagement<text:s/>with<text:s/>city<text:s/>departments,<text:s/>salvage<text:s/>of<text:s/>viable<text:s/>consultancy<text:s/>inputs,<text:s/>and<text:s/>reprioritisation<text:s/>of<text:s/>delayed<text:s/>handovers.<text:s/>Overall,<text:s/>Output<text:s/>2<text:s/></text:span><text:span text:style-name="T341_6">moderately<text:s/></text:span><text:span text:style-name="T341_7">exceeded<text:s/>expectations<text:s/>and<text:s/>demonstrated<text:s/>strong<text:s/>progress<text:s/>in<text:s/>translating<text:s/>technical<text:s/>support<text:s/>into<text:s/>implementation.</text:span></text:p>
      <text:p text:style-name="P342"/>
      <text:p text:style-name="P343"><text:span text:style-name="T343_1">No<text:s/>formal<text:s/>adjustments<text:s/>were<text:s/>made<text:s/>to<text:s/>Output<text:s/>2<text:s/>indicators,<text:s/>targets,<text:s/>or<text:s/>weightings<text:s/>during<text:s/>2025.<text:s/>The<text:s/>metrics<text:s/>remained<text:s/>fit<text:s/>for<text:s/>purpose<text:s/>following<text:s/>target<text:s/>revisions<text:s/>agreed<text:s/>in<text:s/>July<text:s/>2024.</text:span></text:p>
      <text:p text:style-name="P344"/>
      <text:p text:style-name="P345"><text:span text:style-name="T345_1">In<text:s/>2025,<text:s/>the<text:s/>programme<text:s/>demonstrated<text:s/>that<text:s/>tangible,<text:s/>pre-scale<text:s/>demonstration<text:s/>projects,<text:s/>such<text:s/>as<text:s/>Nairobi’s<text:s/>solar<text:s/>cold<text:s/>storage<text:s/>and<text:s/>Lagos’s<text:s/>biogas<text:s/>initiatives,<text:s/>secure<text:s/>stronger<text:s/>political<text:s/>and<text:s/>end-user<text:s/>buy-in<text:s/>than<text:s/>technical<text:s/>assistance<text:s/>alone.<text:s/>It<text:s/>also<text:s/>confirmed<text:s/>that<text:s/>high-impact<text:s/>actions<text:s/>must<text:s/>be<text:s/>tailored<text:s/>to<text:s/>local<text:s/>technical<text:s/>capacity<text:s/>and<text:s/>socio-economic<text:s/>priorities<text:s/>to<text:s/>achieve<text:s/>effective<text:s/>delivery<text:s/>and<text:s/>measurable<text:s/>results.</text:span></text:p>
      <text:p text:style-name="P346"/>
      <text:p text:style-name="P347"><text:span text:style-name="T347_1">These<text:s/>lessons<text:s/>suggest<text:s/>that<text:s/>urban<text:s/></text:span><text:span text:style-name="T347_2">climate<text:s/></text:span><text:span text:style-name="T347_3">programming<text:s/>achieves<text:s/>greater<text:s/>traction<text:s/>and<text:s/>sustainability<text:s/>when<text:s/>policy<text:s/>and<text:s/>governance<text:s/>support<text:s/>is<text:s/>combined<text:s/>with<text:s/>visible,<text:s/>community-level<text:s/>infrastructure.<text:s/>They<text:s/>also<text:s/>show<text:s/>that<text:s/>clear<text:s/>business<text:s/>cases<text:s/>and<text:s/>financial<text:s/>mechanisms,<text:s/>such<text:s/>as<text:s/>Lagos’s<text:s/>rent-to-own<text:s/>solar<text:s/>model<text:s/>for<text:s/>SMEs,<text:s/>are<text:s/>critical<text:s/>to<text:s/>de-risking<text:s/>upfront<text:s/>costs<text:s/>and<text:s/>enabling<text:s/>scale-up<text:s/>of<text:s/>climate<text:s/>technologies<text:s/>in<text:s/>developing<text:s/>contexts.</text:span></text:p>
      <text:p text:style-name="P348"/>
      <table:table table:style-name="Table12"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row table:style-name="Row31">
          <table:table-cell table:style-name="Cell104">
            <text:p text:style-name="P349"><text:span text:style-name="T349_1">Output<text:s/>Title<text:s/></text:span></text:p>
          </table:table-cell>
          <table:table-cell table:style-name="Cell105" table:number-columns-spanned="4">
            <text:p text:style-name="P350"><text:span text:style-name="T350_1">Knowledge,<text:s/>evidence,<text:s/>and<text:s/>learning<text:s/>on<text:s/>climate<text:s/>action<text:s/>implementation<text:s/>drives<text:s/>action<text:s/>within<text:s/>and<text:s/>beyond<text:s/>the<text:s/>programme<text:s/>cities</text:span></text:p>
          </table:table-cell>
          <table:covered-table-cell/>
          <table:covered-table-cell/>
          <table:covered-table-cell/>
        </table:table-row>
        <table:table-row table:style-name="Row32">
          <table:table-cell table:style-name="Cell106" table:number-columns-spanned="2">
            <text:p text:style-name="P351"><text:span text:style-name="T351_1">Output<text:s/>number:<text:s/></text:span></text:p>
          </table:table-cell>
          <table:covered-table-cell/>
          <table:table-cell table:style-name="Cell107">
            <text:p text:style-name="P352"><text:span text:style-name="T352_1">3</text:span></text:p>
          </table:table-cell>
          <table:table-cell table:style-name="Cell108">
            <text:p text:style-name="P353"><text:span text:style-name="T353_1">Output<text:s/>Score:<text:s/></text:span></text:p>
          </table:table-cell>
          <table:table-cell table:style-name="Cell109">
            <text:p text:style-name="P354"><text:span text:style-name="T354_1">A++</text:span></text:p>
          </table:table-cell>
        </table:table-row>
        <table:table-row table:style-name="Row33">
          <table:table-cell table:style-name="Cell110" table:number-columns-spanned="2">
            <text:p text:style-name="P355"><text:span text:style-name="T355_1">Impact<text:s/>weighting<text:s/>(%):<text:s/></text:span></text:p>
          </table:table-cell>
          <table:covered-table-cell/>
          <table:table-cell table:style-name="Cell111">
            <text:p text:style-name="P356"><text:span text:style-name="T356_1">15%</text:span></text:p>
          </table:table-cell>
          <table:table-cell table:style-name="Cell112">
            <text:p text:style-name="P357"><text:span text:style-name="T357_1">Weighting<text:s/>revised<text:s/>since<text:s/>last<text:s/>AR?<text:s/></text:span></text:p>
          </table:table-cell>
          <table:table-cell table:style-name="Cell113">
            <text:p text:style-name="P358"><text:span text:style-name="T358_1">No</text:span></text:p>
          </table:table-cell>
        </table:table-row>
      </table:table>
      <text:p text:style-name="P359"><text:span text:style-name="T359_1"> </text:span></text:p>
      <table:table table:style-name="Table13">
        <table:table-column table:style-name="Column46"/>
        <table:table-column table:style-name="Column47"/>
        <table:table-column table:style-name="Column48"/>
        <table:table-row table:style-name="Row34">
          <table:table-cell table:style-name="Cell114">
            <text:p text:style-name="P360"><text:span text:style-name="T360_1">Indicator(s)</text:span></text:p>
          </table:table-cell>
          <table:table-cell table:style-name="Cell115">
            <text:p text:style-name="P361"><text:span text:style-name="T361_1">Milestone(s)<text:s/>for<text:s/>this<text:s/>review</text:span></text:p>
          </table:table-cell>
          <table:table-cell table:style-name="Cell116">
            <text:p text:style-name="P362"><text:span text:style-name="T362_1">Progress<text:s/></text:span></text:p>
          </table:table-cell>
        </table:table-row>
        <table:table-row table:style-name="Row35">
          <table:table-cell table:style-name="Cell117">
            <text:p text:style-name="P363"><text:span text:style-name="T363_1">Output<text:s/>Indicator<text:s/>3.1</text:span></text:p>
            <text:p text:style-name="P364"><text:span text:style-name="T364_1">Number<text:s/>of</text:span><text:span text:style-name="T364_2"><text:s/></text:span><text:span text:style-name="T364_3">opportunities<text:s/>for<text:s/>knowledge<text:s/>dissemination<text:s/>and<text:s/>best<text:s/>practice<text:s/>exchange.</text:span></text:p>
          </table:table-cell>
          <table:table-cell table:style-name="Cell118">
            <text:p text:style-name="P365"><text:span text:style-name="T365_1">2025</text:span><text:span text:style-name="T365_2"><text:s/>target</text:span><text:span text:style-name="T365_3">:<text:s/>26<text:s/>knowledge<text:s/>sharing<text:s/>opportunities.<text:s/></text:span></text:p>
            <text:p text:style-name="P366"/>
            <text:p text:style-name="P367"><text:span text:style-name="T367_1">Final<text:s/>target:<text:s/>110</text:span></text:p>
            <text:p text:style-name="P368"/>
            <text:p text:style-name="P369"><text:span text:style-name="T369_1">Achieved</text:span><text:span text:style-name="T369_2"><text:s/>(cumulative)</text:span><text:span text:style-name="T369_3">:<text:s/>150</text:span></text:p>
          </table:table-cell>
          <table:table-cell table:style-name="Cell119">
            <text:p text:style-name="P370"><text:span text:style-name="T370_1">By<text:s/>the<text:s/>end<text:s/>of<text:s/>2025,<text:s/>56<text:s/>knowledge-sharing<text:s/>opportunities<text:s/>had<text:s/>been<text:s/>facilitated;<text:s/>by<text:s/>March<text:s/>2026,<text:s/>a<text:s/>further<text:s/>10<text:s/>were<text:s/>completed,<text:s/>bringing<text:s/>the<text:s/>total<text:s/>to<text:s/>150.</text:span></text:p>
          </table:table-cell>
        </table:table-row>
        <table:table-row table:style-name="Row36">
          <table:table-cell table:style-name="Cell120">
            <text:p text:style-name="P371"><text:span text:style-name="T371_1">Output<text:s/>Indicator<text:s/>3.2</text:span></text:p>
            <text:p text:style-name="P372"><text:span text:style-name="T372_1">Number<text:s/>of<text:s/>key<text:s/>stakeholders<text:s/>engaged<text:s/>for<text:s/>knowledge<text:s/>dissemination<text:s/>and<text:s/>best<text:s/>practice<text:s/>exchange.</text:span></text:p>
          </table:table-cell>
          <table:table-cell table:style-name="Cell121">
            <text:p text:style-name="P373"><text:span text:style-name="T373_1">2025<text:s/>target</text:span><text:span text:style-name="T373_2">:<text:s/>1,000<text:s/>key<text:s/>stakeholders<text:s/>engaged.<text:s/></text:span></text:p>
            <text:p text:style-name="P374"/>
            <text:p text:style-name="P375"><text:span text:style-name="T375_1">Final<text:s/>target:<text:s/>3,800</text:span></text:p>
            <text:p text:style-name="P376"/>
            <text:p text:style-name="P377"><text:span text:style-name="T377_1">Achieved</text:span><text:span text:style-name="T377_2"><text:s/>(cumulative):</text:span><text:span text:style-name="T377_3"><text:s/>5,141</text:span></text:p>
          </table:table-cell>
          <table:table-cell table:style-name="Cell122">
            <text:p text:style-name="P378"><text:span text:style-name="T378_1">By<text:s/>the<text:s/>end<text:s/>of<text:s/>2025,<text:s/>1,557<text:s/>stakeholders<text:s/>had<text:s/>been<text:s/>engaged;<text:s/>by<text:s/>March<text:s/>2026,<text:s/>an<text:s/>additional<text:s/>520<text:s/>were<text:s/>engaged,<text:s/>bringing<text:s/>the<text:s/>total<text:s/>to<text:s/>5,141.</text:span></text:p>
          </table:table-cell>
        </table:table-row>
      </table:table>
      <text:p text:style-name="P379"/>
      <text:p text:style-name="P380"><text:span text:style-name="T380_1">Output<text:s/>3<text:s/>substantially<text:s/>exceeded<text:s/>expectations<text:s/>in<text:s/>2025,<text:s/>supporting<text:s/>an<text:s/></text:span><text:span text:style-name="T380_2">A++</text:span><text:span text:style-name="T380_3"><text:s/>score.<text:s/>The<text:s/>programme<text:s/>significantly<text:s/>overachieved<text:s/>both<text:s/>annual<text:s/>and<text:s/>final<text:s/>targets.<text:s/></text:span></text:p>
      <text:p text:style-name="P381"/>
      <text:p text:style-name="P382"><text:span text:style-name="T382_1">Activities<text:s/>under<text:s/>Output<text:s/>3<text:s/>helped<text:s/>extend<text:s/>climate<text:s/>action<text:s/>momentum<text:s/>beyond<text:s/>programme<text:s/>cities<text:s/>through<text:s/>peer<text:s/>exchange,<text:s/>regional<text:s/>academies<text:s/>and<text:s/>multi-stakeholder<text:s/>platforms.<text:s/>Examples<text:s/>include<text:s/>the<text:s/>Regional<text:s/>Academy<text:s/>on<text:s/>Building<text:s/>Decarbonisation<text:s/>in<text:s/>Medellín,<text:s/>which<text:s/>convened<text:s/>delegates<text:s/>from<text:s/>11<text:s/>cities<text:s/>to<text:s/>share<text:s/>practice<text:s/>on<text:s/>governance,<text:s/>energy<text:s/>monitoring<text:s/>and<text:s/>financing<text:s/>models,<text:s/>and<text:s/>a<text:s/>city-to-city<text:s/>exchange<text:s/>between<text:s/>Mexico<text:s/>City<text:s/>and<text:s/>Bogotá<text:s/>on<text:s/>women’s<text:s/>inclusion<text:s/>in<text:s/>electromobility.<text:s/>The<text:s/>programme<text:s/>also<text:s/>used<text:s/>national<text:s/>and<text:s/>regional<text:s/>platforms<text:s/>to<text:s/>increase<text:s/>city<text:s/>visibility<text:s/>and<text:s/>share<text:s/>evidence<text:s/>of<text:s/>effectiveness<text:s/>with<text:s/>wider<text:s/>stakeholders,<text:s/>including<text:s/>Johannesburg’s<text:s/>participation<text:s/>in<text:s/>the<text:s/>RISE<text:s/>Urban<text:s/>Action<text:s/>Festival<text:s/>and<text:s/>Quezon<text:s/>City’s<text:s/>sharing<text:s/>of<text:s/>its<text:s/>solar<text:s/>dashboard<text:s/>framework<text:s/>with<text:s/>the<text:s/>Bangkok<text:s/>Metropolitan<text:s/>Authority.<text:s/>Overall,<text:s/>Output<text:s/>3<text:s/>exceeded<text:s/>expectations<text:s/>and<text:s/>demonstrated<text:s/>strong<text:s/>progress<text:s/>in<text:s/>amplifying<text:s/>learning<text:s/>and<text:s/>influence<text:s/>beyond<text:s/>the<text:s/>core<text:s/>city<text:s/>portfolio.</text:span></text:p>
      <text:p text:style-name="P383"/>
      <text:p text:style-name="P384"><text:span text:style-name="T384_1">No<text:s/>formal<text:s/>adjustments<text:s/>were<text:s/>made<text:s/>to<text:s/>Output<text:s/>3<text:s/>indicators,<text:s/>targets,<text:s/>or<text:s/>weightings<text:s/>during<text:s/>2025.<text:s/>The<text:s/>metrics<text:s/>remained<text:s/>fit<text:s/>for<text:s/>purpose<text:s/>following<text:s/>prior<text:s/>target<text:s/>revisions<text:s/>agreed<text:s/>in<text:s/>July<text:s/>2024.</text:span></text:p>
      <text:p text:style-name="P385"/>
      <text:p text:style-name="P386"><text:span text:style-name="T386_1">In<text:s/>2025,<text:s/>the<text:s/>programme<text:s/>demonstrated<text:s/>that<text:s/>regionally<text:s/>tailored<text:s/>knowledge-sharing<text:s/>approaches<text:s/>are<text:s/>critical<text:s/>to<text:s/>effectiveness<text:s/>and<text:s/>impact.<text:s/>Adapting<text:s/>workshops,<text:s/>regional<text:s/>academies<text:s/>and<text:s/>peer<text:s/>exchanges<text:s/>to<text:s/>local<text:s/>contexts,<text:s/>governance<text:s/>systems<text:s/>and<text:s/>capacity<text:s/>levels<text:s/>improved<text:s/>relevance<text:s/>and<text:s/>supported<text:s/>more<text:s/>actionable<text:s/>outcomes.<text:s/>It<text:s/>also<text:s/>showed<text:s/>that,<text:s/>while<text:s/>one-off<text:s/>learning<text:s/>and<text:s/>mainstreaming<text:s/>events<text:s/>are<text:s/>valuable,<text:s/>they<text:s/>are<text:s/>insufficient<text:s/>on<text:s/>their<text:s/>own<text:s/>to<text:s/>sustain<text:s/>long-term<text:s/>capacity.</text:span></text:p>
      <text:p text:style-name="P387"/>
      <text:p text:style-name="P388"><text:span text:style-name="T388_1">These<text:s/>findings<text:s/>suggest<text:s/>that<text:s/>wider<text:s/></text:span><text:span text:style-name="T388_2">urban<text:s/>climate<text:s/></text:span><text:span text:style-name="T388_3">programming<text:s/>can<text:s/>use<text:s/>peer-to-peer<text:s/>learning<text:s/>and<text:s/>cross-city<text:s/>exchange<text:s/>effectively<text:s/>to<text:s/>raise<text:s/>awareness<text:s/>and<text:s/>accelerate<text:s/>climate<text:s/>action.<text:s/>To<text:s/>maximise<text:s/>long-term<text:s/>impact<text:s/>and<text:s/>Value<text:s/>for<text:s/>Money,<text:s/>however,<text:s/>knowledge<text:s/>dissemination<text:s/>should<text:s/>engage<text:s/>technical<text:s/>officials<text:s/>below<text:s/>the<text:s/>mayoral<text:s/>level<text:s/>and<text:s/>produce<text:s/>tangible<text:s/>knowledge<text:s/>assets<text:s/>to<text:s/>support<text:s/>institutional<text:s/>memory,<text:s/>political<text:s/>continuity<text:s/>and<text:s/>wider<text:s/>uptake.</text:span></text:p>
      <text:p text:style-name="P389"/>
      <text:p text:style-name="P390"/>
      <text:p text:style-name="P391"><text:span text:style-name="T391_1">C40<text:s/>CITIES<text:s/>FINANCE<text:s/>FACILITY</text:span><text:span text:style-name="T391_2"><text:s/>PHASE<text:s/>4</text:span></text:p>
      <text:p text:style-name="P392"><text:span text:style-name="T392_1">FCDO<text:s/>approved<text:s/>a<text:s/>cost<text:s/>extension<text:s/>for<text:s/>UCAP<text:s/></text:span><text:span text:style-name="T392_2">in<text:s/>October<text:s/>2024<text:s/></text:span><text:span text:style-name="T392_3">to<text:s/>fund<text:s/>the<text:s/>inception<text:s/>phase<text:s/>of<text:s/>CFF<text:s/>Phase<text:s/>4,<text:s/>which<text:s/>launched<text:s/>in<text:s/>November<text:s/>2024<text:s/>and<text:s/>is<text:s/>co-funded<text:s/>with<text:s/>Germany<text:s/>(BMZ).</text:span><text:span text:style-name="T392_4"><text:s/>This<text:s/>section<text:s/>covers<text:s/></text:span><text:span text:style-name="T392_5">activities</text:span><text:span text:style-name="T392_6"><text:s/>up<text:s/>to<text:s/>December<text:s/>2025,<text:s/>in<text:s/>line<text:s/>with<text:s/>UCAP’s<text:s/>annual<text:s/>cycle<text:s/>from<text:s/>January<text:s/>to<text:s/>December.</text:span></text:p>
      <text:p text:style-name="P393"/>
      <text:p text:style-name="P394"><text:span text:style-name="T394_1">In<text:s/>the<text:s/>first<text:s/>year<text:s/>of<text:s/>Phase<text:s/>4,<text:s/>CFF<text:s/>focused<text:s/>on<text:s/>outreach,<text:s/>city<text:s/>selection<text:s/>and<text:s/>pipeline<text:s/>development.<text:s/>The<text:s/>application<text:s/>window<text:s/>ran<text:s/>from<text:s/>mid-November<text:s/>2024<text:s/>to<text:s/>mid-February<text:s/>2025<text:s/>and<text:s/>generated<text:s/>201<text:s/>applications<text:s/>from<text:s/>38<text:s/>countries,<text:s/>three<text:s/>times<text:s/>the<text:s/>volume<text:s/>received<text:s/>in<text:s/>the<text:s/>previous<text:s/>phase.<text:s/>The<text:s/>process<text:s/>retained<text:s/>the<text:s/>core<text:s/>structure<text:s/>used<text:s/>in<text:s/>earlier<text:s/>phases<text:s/>but<text:s/>was<text:s/>strengthened<text:s/>through<text:s/>improved<text:s/>assessment<text:s/>tools,<text:s/>evaluation<text:s/>against<text:s/></text:span><text:span text:style-name="T394_2">International<text:s/>Finance<text:s/>Corporation<text:s/>(IFC)</text:span><text:span text:style-name="T394_3"><text:s/>Performance<text:s/>Standards,<text:s/>and<text:s/>early<text:s/>market<text:s/>sounding<text:s/>to<text:s/>better<text:s/>assess<text:s/>project<text:s/>impact,<text:s/>delivery<text:s/>risks<text:s/>and<text:s/>potential<text:s/>finance<text:s/>pathways.</text:span></text:p>
      <text:p text:style-name="P395"/>
      <text:p text:style-name="P396"><text:span text:style-name="T396_1">The<text:s/>selection<text:s/>process<text:s/>comprised<text:s/>outreach,<text:s/>eligibility<text:s/>screening,<text:s/>technical<text:s/>assessment,<text:s/>in-city<text:s/>evaluation<text:s/>missions<text:s/>and<text:s/>final<text:s/>selection<text:s/>by<text:s/>the<text:s/>Project<text:s/>Advisory<text:s/>Group.<text:s/>Demand<text:s/>was<text:s/>strongest<text:s/>from<text:s/>Latin<text:s/>America<text:s/>and<text:s/>Africa,<text:s/>with<text:s/>88<text:s/>and<text:s/>84<text:s/>applications<text:s/>respectively,<text:s/>followed<text:s/>by<text:s/>Asia<text:s/>(27)<text:s/>and<text:s/>Europe<text:s/>(2).<text:s/>Brazil<text:s/>accounted<text:s/>for<text:s/>35<text:s/>applications<text:s/>from<text:s/>more<text:s/>than<text:s/>20<text:s/>cities,<text:s/>demonstrating<text:s/>particularly<text:s/>strong<text:s/>demand<text:s/>for<text:s/>project<text:s/>preparation<text:s/>support.</text:span></text:p>
      <text:p text:style-name="P397"/>
      <text:p text:style-name="P398"><text:span text:style-name="T398_1">Of<text:s/>the<text:s/>201<text:s/>applications<text:s/>received,<text:s/>79<text:s/>passed<text:s/>eligibility<text:s/>screening,<text:s/>30<text:s/>were<text:s/>shortlisted<text:s/>for<text:s/>further<text:s/>assessment<text:s/>and<text:s/>eight<text:s/>were<text:s/>prioritised<text:s/>for<text:s/>in-city<text:s/>evaluation<text:s/>missions.<text:s/>As<text:s/>of<text:s/></text:span><text:span text:style-name="T398_2">31<text:s/>December<text:s/></text:span><text:span text:style-name="T398_3">2025,<text:s/>the<text:s/>Project<text:s/>Advisory<text:s/>Group<text:s/></text:span><text:span text:style-name="T398_4">made<text:s/>progress<text:s/>on<text:s/>building<text:s/>the<text:s/>portfolio,<text:s/>confirming<text:s/></text:span><text:span text:style-name="T398_5">five<text:s/>new<text:s/>partner<text:s/>cities</text:span><text:span text:style-name="T398_6">:</text:span></text:p>
      <text:p text:style-name="P399"/>
      <table:table table:style-name="Table14">
        <table:table-column table:style-name="Column49"/>
        <table:table-column table:style-name="Column50"/>
        <table:table-column table:style-name="Column51"/>
        <table:table-column table:style-name="Column52"/>
        <table:table-row table:style-name="Row37">
          <table:table-cell table:style-name="Cell123">
            <text:p text:style-name="P400"><text:span text:style-name="T400_1">City,<text:s/>Country</text:span></text:p>
          </table:table-cell>
          <table:table-cell table:style-name="Cell124">
            <text:p text:style-name="P401"><text:span text:style-name="T401_1">Region</text:span></text:p>
          </table:table-cell>
          <table:table-cell table:style-name="Cell125">
            <text:p text:style-name="P402"><text:span text:style-name="T402_1">Sector</text:span></text:p>
          </table:table-cell>
          <table:table-cell table:style-name="Cell126">
            <text:p text:style-name="P403"><text:span text:style-name="T403_1">Project</text:span></text:p>
          </table:table-cell>
        </table:table-row>
        <table:table-row table:style-name="Row38">
          <table:table-cell table:style-name="Cell127">
            <text:p text:style-name="P404"><text:span text:style-name="T404_1">Belo<text:s/>Horizonte,<text:s/>Brazil</text:span></text:p>
          </table:table-cell>
          <table:table-cell table:style-name="Cell128">
            <text:p text:style-name="P405"><text:span text:style-name="T405_1">Latin<text:s/>America</text:span></text:p>
          </table:table-cell>
          <table:table-cell table:style-name="Cell129">
            <text:p text:style-name="P406"><text:span text:style-name="T406_1">Adaptation</text:span></text:p>
          </table:table-cell>
          <table:table-cell table:style-name="Cell130">
            <text:p text:style-name="P407"><text:span text:style-name="T407_1">Resilient<text:s/>Urban<text:s/>Watersheds</text:span></text:p>
          </table:table-cell>
        </table:table-row>
        <table:table-row table:style-name="Row39">
          <table:table-cell table:style-name="Cell131">
            <text:p text:style-name="P408"><text:span text:style-name="T408_1">Cartagena,<text:s/>Colombia</text:span></text:p>
          </table:table-cell>
          <table:table-cell table:style-name="Cell132">
            <text:p text:style-name="P409"><text:span text:style-name="T409_1">Latin<text:s/>America</text:span></text:p>
          </table:table-cell>
          <table:table-cell table:style-name="Cell133">
            <text:p text:style-name="P410"><text:span text:style-name="T410_1">Mobility</text:span></text:p>
          </table:table-cell>
          <table:table-cell table:style-name="Cell134">
            <text:p text:style-name="P411"><text:span text:style-name="T411_1">Clean<text:s/>Ferries<text:s/>System</text:span></text:p>
          </table:table-cell>
        </table:table-row>
        <table:table-row table:style-name="Row40">
          <table:table-cell table:style-name="Cell135">
            <text:p text:style-name="P412"><text:span text:style-name="T412_1">Rabat,<text:s/>Morocco</text:span></text:p>
          </table:table-cell>
          <table:table-cell table:style-name="Cell136">
            <text:p text:style-name="P413"><text:span text:style-name="T413_1">Africa</text:span></text:p>
          </table:table-cell>
          <table:table-cell table:style-name="Cell137">
            <text:p text:style-name="P414"><text:span text:style-name="T414_1">Energy<text:s/>and<text:s/>Mobility</text:span></text:p>
          </table:table-cell>
          <table:table-cell table:style-name="Cell138">
            <text:p text:style-name="P415"><text:span text:style-name="T415_1">Solar-powered<text:s/>e-buses</text:span></text:p>
          </table:table-cell>
        </table:table-row>
        <table:table-row table:style-name="Row41">
          <table:table-cell table:style-name="Cell139">
            <text:p text:style-name="P416"><text:span text:style-name="T416_1">Sao<text:s/>Paulo,<text:s/>Brazil</text:span></text:p>
          </table:table-cell>
          <table:table-cell table:style-name="Cell140">
            <text:p text:style-name="P417"><text:span text:style-name="T417_1">Latin<text:s/>America</text:span></text:p>
          </table:table-cell>
          <table:table-cell table:style-name="Cell141">
            <text:p text:style-name="P418"><text:span text:style-name="T418_1">Adaptation</text:span></text:p>
          </table:table-cell>
          <table:table-cell table:style-name="Cell142">
            <text:p text:style-name="P419"><text:span text:style-name="T419_1">Nature-based<text:s/>Urban<text:s/>Regeneration</text:span></text:p>
          </table:table-cell>
        </table:table-row>
        <table:table-row table:style-name="Row42">
          <table:table-cell table:style-name="Cell143">
            <text:p text:style-name="P420"><text:span text:style-name="T420_1">Sekondi-Takoradi,<text:s/>Ghana</text:span></text:p>
          </table:table-cell>
          <table:table-cell table:style-name="Cell144">
            <text:p text:style-name="P421"><text:span text:style-name="T421_1">Africa</text:span></text:p>
          </table:table-cell>
          <table:table-cell table:style-name="Cell145">
            <text:p text:style-name="P422"><text:span text:style-name="T422_1">Waste</text:span></text:p>
          </table:table-cell>
          <table:table-cell table:style-name="Cell146">
            <text:p text:style-name="P423"><text:span text:style-name="T423_1">Integrated<text:s/>Waste<text:s/>Collection<text:s/>and<text:s/>Recycling</text:span></text:p>
          </table:table-cell>
        </table:table-row>
      </table:table>
      <text:p text:style-name="P424"/>
      <text:p text:style-name="P425"><text:span text:style-name="T425_1">This<text:s/>is<text:s/></text:span><text:span text:style-name="T425_2">in<text:s/>addition<text:s/>to<text:s/>continuing<text:s/>support<text:s/>for<text:s/>the<text:s/>later<text:s/>additions<text:s/>of<text:s/>Phase<text:s/>3<text:s/>projects<text:s/>in<text:s/>Johannesburg<text:s/>and<text:s/>Mbombela<text:s/>in<text:s/>South<text:s/>Africa.</text:span><text:span text:style-name="T425_3"><text:s/></text:span><text:span text:style-name="T425_4">Further<text:s/>project<text:s/>discussions<text:s/>are<text:s/>ongoing<text:s/>in<text:s/></text:span><text:span text:style-name="T425_5">additional<text:s/>cities</text:span><text:span text:style-name="T425_6">.</text:span></text:p>
      <text:p text:style-name="P426"/>
      <text:p text:style-name="P427"><text:span text:style-name="T427_1">PROGRESS<text:s/>AGAINST<text:s/>IMPACT,<text:s/>OUTCOMES,<text:s/>OUTPUTS</text:span></text:p>
      <text:p text:style-name="P428"><text:span text:style-name="T428_1">CFF<text:s/>currently<text:s/>has<text:s/>a<text:s/>separate<text:s/></text:span><text:span text:style-name="T428_2">logframe</text:span><text:span text:style-name="T428_3"><text:s/>to<text:s/>CAI.<text:s/>Integrating<text:s/>the<text:s/>two<text:s/>components<text:s/>will<text:s/>be<text:s/>planned<text:s/>for<text:s/>July<text:s/>to<text:s/>August<text:s/>2026</text:span><text:span text:style-name="T428_4">.<text:s/>It<text:s/>will<text:s/>be<text:s/></text:span><text:span text:style-name="T428_5">revised<text:s/>with<text:s/>the<text:s/>new<text:s/>phase<text:s/>of<text:s/>CAI</text:span><text:span text:style-name="T428_6"><text:s/>and<text:s/></text:span><text:span text:style-name="T428_7">following<text:s/>the<text:s/>final<text:s/>selection<text:s/>of<text:s/>the<text:s/>Phase<text:s/>4<text:s/>portfolio,<text:s/>expected<text:s/>in<text:s/>June<text:s/>2026.</text:span><text:span text:style-name="T428_8"><text:s/>Below<text:s/>reports<text:s/>the<text:s/>initial<text:s/>progress<text:s/>against<text:s/>CFF</text:span><text:span text:style-name="T428_9">’s</text:span><text:span text:style-name="T428_10"><text:s/></text:span><text:span text:style-name="T428_11">own<text:s/></text:span><text:span text:style-name="T428_12">indicators.</text:span><text:span text:style-name="T428_13"><text:s/></text:span></text:p>
      <text:p text:style-name="P429"/>
      <text:p text:style-name="P430"><text:span text:style-name="T430_1">CFF<text:s/></text:span><text:span text:style-name="T430_2">PHASE<text:s/>4<text:s/></text:span><text:span text:style-name="T430_3">IMPACT<text:s/>AND<text:s/>OUTCOMES</text:span></text:p>
      <table:table table:style-name="Table15">
        <table:table-column table:style-name="Column53"/>
        <table:table-column table:style-name="Column54"/>
        <table:table-row table:style-name="Row43">
          <table:table-cell table:style-name="Cell147">
            <text:p text:style-name="P431"><text:span text:style-name="T431_1">Impact</text:span></text:p>
          </table:table-cell>
          <table:table-cell table:style-name="Cell148">
            <text:p text:style-name="P432"><text:span text:style-name="T432_1">Cities<text:s/>and<text:s/>urban<text:s/>partners<text:s/>in<text:s/>ODA-receiving<text:s/>partner<text:s/>countries<text:s/>successfully<text:s/>mobilise<text:s/>finance<text:s/>for<text:s/>transformative<text:s/>infrastructure<text:s/>projects<text:s/>which,<text:s/>in<text:s/>accordance<text:s/>with<text:s/>the<text:s/>2030<text:s/>Agenda<text:s/>and<text:s/>the<text:s/>Paris<text:s/>Climate<text:s/>Agreement,<text:s/>reduce<text:s/>their<text:s/>greenhouse<text:s/>gas<text:s/>emissions,<text:s/>strengthen<text:s/>climate<text:s/>resilience,<text:s/>and<text:s/>advance<text:s/>a<text:s/>just<text:s/>transition</text:span><text:span text:style-name="T432_2">.</text:span></text:p>
          </table:table-cell>
        </table:table-row>
      </table:table>
      <text:p text:style-name="P433"/>
      <table:table table:style-name="Table16">
        <table:table-column table:style-name="Column55"/>
        <table:table-column table:style-name="Column56"/>
        <table:table-column table:style-name="Column57"/>
        <table:table-row table:style-name="Row44">
          <table:table-cell table:style-name="Cell149">
            <text:p text:style-name="P434"><text:span text:style-name="T434_1">Indicator</text:span></text:p>
          </table:table-cell>
          <table:table-cell table:style-name="Cell150">
            <text:p text:style-name="P435"><text:span text:style-name="T435_1">Milestone(s)<text:s/>in<text:s/>this<text:s/>review</text:span></text:p>
          </table:table-cell>
          <table:table-cell table:style-name="Cell151">
            <text:p text:style-name="P436"><text:span text:style-name="T436_1">Progress</text:span></text:p>
          </table:table-cell>
        </table:table-row>
        <table:table-row table:style-name="Row45">
          <table:table-cell table:style-name="Cell152">
            <text:p text:style-name="P437"><text:span text:style-name="T437_1">Impact<text:s/>Indicator<text:s/>1</text:span></text:p>
            <text:p text:style-name="P438"><text:span text:style-name="T438_1">Expected<text:s/>GHG<text:s/>Emissions<text:s/>Reduction</text:span></text:p>
          </table:table-cell>
          <table:table-cell table:style-name="Cell153">
            <text:p text:style-name="P439"><text:span text:style-name="T439_1">Baseline:<text:s/></text:span><text:span text:style-name="T439_2">8.979.106<text:s/></text:span><text:span text:style-name="T439_3">tCO2e</text:span><text:span text:style-name="T439_4"><text:s/>over<text:s/>25<text:s/>years</text:span></text:p>
            <text:p text:style-name="P440"/>
            <text:p text:style-name="P441"><text:span text:style-name="T441_1">Final<text:s/>target<text:s/>(12/2027):<text:s/></text:span><text:span text:style-name="T441_2">1</text:span><text:span text:style-name="T441_3">,</text:span><text:span text:style-name="T441_4">000</text:span><text:span text:style-name="T441_5">,</text:span><text:span text:style-name="T441_6">000<text:s/>additional<text:s/></text:span><text:span text:style-name="T441_7">tCO2e<text:s/>over<text:s/></text:span><text:span text:style-name="T441_8">25<text:s/>years</text:span></text:p>
          </table:table-cell>
          <table:table-cell table:style-name="Cell154">
            <text:p text:style-name="P442"><text:span text:style-name="T442_1">Estimated<text:s/>emissions<text:s/>reductions<text:s/>targets<text:s/>have<text:s/>been<text:s/>calculated<text:s/>according<text:s/>to<text:s/>early<text:s/>scoping<text:s/>of<text:s/>projects<text:s/>in<text:s/>Cartagena,<text:s/>Rabat,<text:s/>and<text:s/></text:span><text:span text:style-name="T442_2">Sekondi-Takoradi</text:span><text:span text:style-name="T442_3">.<text:s/>However,<text:s/>a</text:span><text:span text:style-name="T442_4">t<text:s/>this<text:s/>stage,<text:s/>mitigation<text:s/>figures<text:s/>are<text:s/>indicative</text:span><text:span text:style-name="T442_5">.</text:span></text:p>
          </table:table-cell>
        </table:table-row>
        <table:table-row table:style-name="Row46">
          <table:table-cell table:style-name="Cell155">
            <text:p text:style-name="P443"><text:span text:style-name="T443_1">Impact<text:s/>Indicator<text:s/>2</text:span></text:p>
            <text:p text:style-name="P444"><text:span text:style-name="T444_1">Expected<text:s/>Increased<text:s/>Climate<text:s/>Adaptation</text:span><text:span text:style-name="T444_2"><text:s/></text:span></text:p>
          </table:table-cell>
          <table:table-cell table:style-name="Cell156">
            <text:p text:style-name="P445"><text:span text:style-name="T445_1">Baseline:<text:s/>1</text:span><text:span text:style-name="T445_2">,</text:span><text:span text:style-name="T445_3">287</text:span><text:span text:style-name="T445_4">,</text:span><text:span text:style-name="T445_5">131<text:s/>people,<text:s/>of<text:s/>which<text:s/>625.634<text:s/>are<text:s/>women</text:span></text:p>
            <text:p text:style-name="P446"/>
            <text:p text:style-name="P447"><text:span text:style-name="T447_1">Final<text:s/>target<text:s/>(12/2027):<text:s/>266</text:span><text:span text:style-name="T447_2">,</text:span><text:span text:style-name="T447_3">000<text:s/>additional<text:s/>people,<text:s/>of<text:s/>which<text:s/>133</text:span><text:span text:style-name="T447_4">,</text:span><text:span text:style-name="T447_5">000<text:s/>are<text:s/>women</text:span></text:p>
          </table:table-cell>
          <table:table-cell table:style-name="Cell157">
            <text:p text:style-name="P448"><text:span text:style-name="T448_1">A</text:span><text:span text:style-name="T448_2">n<text:s/>approach<text:s/>to<text:s/>calculating<text:s/>figures<text:s/>has<text:s/>been<text:s/>defined</text:span><text:span text:style-name="T448_3">,<text:s/>but<text:s/>f</text:span><text:span text:style-name="T448_4">inal<text:s/>target<text:s/></text:span><text:span text:style-name="T448_5">figures<text:s/>are<text:s/>indicative</text:span><text:span text:style-name="T448_6">.</text:span></text:p>
          </table:table-cell>
        </table:table-row>
        <table:table-row table:style-name="Row47">
          <table:table-cell table:style-name="Cell158">
            <text:p text:style-name="P449"><text:span text:style-name="T449_1">Impact<text:s/>Indicator<text:s/>3</text:span></text:p>
            <text:p text:style-name="P450"><text:span text:style-name="T450_1">Expected<text:s/>Beneficiaries<text:s/>from<text:s/>a<text:s/>Just<text:s/>Transition</text:span></text:p>
          </table:table-cell>
          <table:table-cell table:style-name="Cell159">
            <text:p text:style-name="P451"><text:span text:style-name="T451_1">Baseline:<text:s/>6</text:span><text:span text:style-name="T451_2">,</text:span><text:span text:style-name="T451_3">334</text:span><text:span text:style-name="T451_4">,</text:span><text:span text:style-name="T451_5">928<text:s/>people,<text:s/>of<text:s/>which<text:s/>1</text:span><text:span text:style-name="T451_6">,</text:span><text:span text:style-name="T451_7">837</text:span><text:span text:style-name="T451_8">,</text:span><text:span text:style-name="T451_9">126<text:s/>from<text:s/>marginalised<text:s/>groups</text:span></text:p>
            <text:p text:style-name="P452"/>
            <text:p text:style-name="P453"><text:span text:style-name="T453_1">Final<text:s/>target<text:s/>(12/2027):<text:s/>466</text:span><text:span text:style-name="T453_2">,</text:span><text:span text:style-name="T453_3">000<text:s/>additional<text:s/>people,<text:s/>of<text:s/>which<text:s/>135</text:span><text:span text:style-name="T453_4">,</text:span><text:span text:style-name="T453_5">140<text:s/>from<text:s/>marginalised<text:s/>groups</text:span></text:p>
          </table:table-cell>
          <table:table-cell table:style-name="Cell160">
            <text:p text:style-name="P454"><text:span text:style-name="T454_1">An<text:s/>approach<text:s/>to<text:s/>calculating<text:s/>figures<text:s/>has<text:s/>been<text:s/>defined,<text:s/>but<text:s/>final<text:s/>target<text:s/></text:span><text:span text:style-name="T454_2">figures<text:s/>are<text:s/>indicative</text:span><text:span text:style-name="T454_3">.</text:span></text:p>
          </table:table-cell>
        </table:table-row>
        <table:table-row table:style-name="Row48">
          <table:table-cell table:style-name="Cell161">
            <text:p text:style-name="P455"><text:span text:style-name="T455_1">Impact<text:s/>Indicator<text:s/>4</text:span></text:p>
            <text:p text:style-name="P456"><text:span text:style-name="T456_1">Extent<text:s/>to<text:s/>which<text:s/>Transformational<text:s/>Change<text:s/>is<text:s/>achieved<text:s/>(ICF<text:s/>KPI<text:s/>15)</text:span></text:p>
          </table:table-cell>
          <table:table-cell table:style-name="Cell162">
            <text:p text:style-name="P457"><text:span text:style-name="T457_1">Target<text:s/>TBC</text:span></text:p>
          </table:table-cell>
          <table:table-cell table:style-name="Cell163">
            <text:p text:style-name="P458"><text:span text:style-name="T458_1">I</text:span><text:span text:style-name="T458_2">t<text:s/>is<text:s/>too<text:s/>early<text:s/>to<text:s/>define<text:s/>the<text:s/>indicators<text:s/>to<text:s/>assess<text:s/>transformational<text:s/>change.<text:s/>This<text:s/>will<text:s/>be<text:s/>agreed<text:s/></text:span><text:span text:style-name="T458_3">in<text:s/>the<text:s/>next<text:s/>year<text:s/>and<text:s/>reported<text:s/>in<text:s/>the<text:s/>next<text:s/>Annual<text:s/>Review.</text:span></text:p>
          </table:table-cell>
        </table:table-row>
      </table:table>
      <text:p text:style-name="P459"/>
      <text:p text:style-name="P460"/>
      <table:table table:style-name="Table17">
        <table:table-column table:style-name="Column58"/>
        <table:table-column table:style-name="Column59"/>
        <table:table-row table:style-name="Row49">
          <table:table-cell table:style-name="Cell164">
            <text:p text:style-name="P461"><text:span text:style-name="T461_1">Outcome</text:span></text:p>
          </table:table-cell>
          <table:table-cell table:style-name="Cell165">
            <text:p text:style-name="P462"><text:span text:style-name="T462_1">Selected<text:s/>partner<text:s/>cities<text:s/>are<text:s/>in<text:s/>a<text:s/>better<text:s/>position<text:s/>to<text:s/>mobilise<text:s/>finance<text:s/>for<text:s/>resilient,<text:s/>climate-friendly,<text:s/>and<text:s/>inclusive<text:s/>infrastructure<text:s/>projects<text:s/>in<text:s/>line<text:s/>with<text:s/>the<text:s/>2030<text:s/>Agenda<text:s/>and<text:s/>the<text:s/>Paris<text:s/>Climate<text:s/>Agreement.</text:span></text:p>
          </table:table-cell>
        </table:table-row>
      </table:table>
      <text:p text:style-name="P463"/>
      <table:table table:style-name="Table18">
        <table:table-column table:style-name="Column60"/>
        <table:table-column table:style-name="Column61"/>
        <table:table-column table:style-name="Column62"/>
        <table:table-row table:style-name="Row50">
          <table:table-cell table:style-name="Cell166">
            <text:p text:style-name="P464"><text:span text:style-name="T464_1">Indicator</text:span></text:p>
          </table:table-cell>
          <table:table-cell table:style-name="Cell167">
            <text:p text:style-name="P465"><text:span text:style-name="T465_1">Milestone(s)<text:s/>in<text:s/>this<text:s/>review</text:span></text:p>
          </table:table-cell>
          <table:table-cell table:style-name="Cell168">
            <text:p text:style-name="P466"><text:span text:style-name="T466_1">Progress</text:span></text:p>
          </table:table-cell>
        </table:table-row>
        <table:table-row table:style-name="Row51">
          <table:table-cell table:style-name="Cell169">
            <text:p text:style-name="P467"><text:span text:style-name="T467_1">Outcome<text:s/>Indicator<text:s/>1:<text:s/>CFF<text:s/>Leverage<text:s/>Factor</text:span></text:p>
          </table:table-cell>
          <table:table-cell table:style-name="Cell170">
            <text:p text:style-name="P468"><text:span text:style-name="T468_1">Baseline:<text:s/></text:span><text:span text:style-name="T468_2">23<text:s/>projects,<text:s/>of<text:s/>which<text:s/>7<text:s/>included<text:s/>a<text:s/></text:span><text:span text:style-name="T468_3">NbS</text:span><text:span text:style-name="T468_4"><text:s/>and/or<text:s/>BGI<text:s/>component</text:span></text:p>
            <text:p text:style-name="P469"/>
            <text:p text:style-name="P470"><text:span text:style-name="T470_1">Final<text:s/>target<text:s/>(12/2027):<text:s/></text:span><text:span text:style-name="T470_2">4<text:s/>additional<text:s/>projects,<text:s/>of<text:s/>which<text:s/>2<text:s/>include<text:s/>a<text:s/>NbS<text:s/>and/or<text:s/>BGI<text:s/></text:span><text:span text:style-name="T470_3">c</text:span><text:span text:style-name="T470_4">omponent</text:span></text:p>
          </table:table-cell>
          <table:table-cell table:style-name="Cell171">
            <text:p text:style-name="P471"><text:span text:style-name="T471_1">I</text:span><text:span text:style-name="T471_2">ndicative<text:s/>investment<text:s/>volumes<text:s/>suggest<text:s/>that<text:s/>the<text:s/>five<text:s/>new<text:s/>projects<text:s/>are<text:s/>on<text:s/>track<text:s/>to<text:s/>leverage,<text:s/>on<text:s/>average,<text:s/>at<text:s/>least<text:s/>15<text:s/>times<text:s/>the<text:s/>value<text:s/>of<text:s/>CFF’s<text:s/>advisory<text:s/>support.<text:s/>However,<text:s/>reliable<text:s/>and<text:s/>comparable<text:s/>leverage<text:s/>figures<text:s/>will<text:s/>only<text:s/>be<text:s/>confirmed<text:s/>once<text:s/>feasibility<text:s/>studies<text:s/>are<text:s/>completed,<text:s/>and<text:s/>robust<text:s/>investment<text:s/>volumes<text:s/>and<text:s/>total<text:s/>costs<text:s/>can<text:s/>be<text:s/>calculated.</text:span></text:p>
          </table:table-cell>
        </table:table-row>
        <table:table-row table:style-name="Row52">
          <table:table-cell table:style-name="Cell172">
            <text:p text:style-name="P472"><text:span text:style-name="T472_1">Outcome<text:s/>Indicator<text:s/>2:<text:s/>Link<text:s/>to<text:s/>Finance</text:span></text:p>
          </table:table-cell>
          <table:table-cell table:style-name="Cell173">
            <text:p text:style-name="P473"><text:span text:style-name="T473_1">Baseline:<text:s/></text:span><text:span text:style-name="T473_2">15<text:s/>projects</text:span></text:p>
            <text:p text:style-name="P474"><text:span text:style-name="T474_1">Final<text:s/>target<text:s/>(12/2027):<text:s/></text:span><text:span text:style-name="T474_2">3<text:s/>additional<text:s/>projects</text:span></text:p>
          </table:table-cell>
          <table:table-cell table:style-name="Cell174">
            <text:p text:style-name="P475"><text:span text:style-name="T475_1">Three<text:s/>additional<text:s/>projects<text:s/>in<text:s/>the<text:s/>whole<text:s/>CFF<text:s/>portfolio<text:s/>(which<text:s/>includes<text:s/>Phases<text:s/>1-3)<text:s/>on<text:s/>track<text:s/>to<text:s/>be<text:s/>linked<text:s/>to<text:s/>finance:<text:s/>Salvador,<text:s/>Accra,<text:s/>Trujillo.</text:span></text:p>
          </table:table-cell>
        </table:table-row>
        <table:table-row table:style-name="Row53">
          <table:table-cell table:style-name="Cell175">
            <text:p text:style-name="P476"><text:span text:style-name="T476_1">Outcome<text:s/>Indicator<text:s/>3:<text:s/>Scaling-up<text:s/>within<text:s/>CFF<text:s/>cities</text:span></text:p>
          </table:table-cell>
          <table:table-cell table:style-name="Cell176">
            <text:p text:style-name="P477"><text:span text:style-name="T477_1">Baseline:<text:s/></text:span><text:span text:style-name="T477_2">7<text:s/>case<text:s/>studies</text:span></text:p>
            <text:p text:style-name="P478"/>
            <text:p text:style-name="P479"><text:span text:style-name="T479_1">Final<text:s/>target<text:s/>(12/2027):<text:s/></text:span><text:span text:style-name="T479_2">5<text:s/>additional<text:s/>case<text:s/>studies</text:span></text:p>
          </table:table-cell>
          <table:table-cell table:style-name="Cell177">
            <text:p text:style-name="P480"><text:span text:style-name="T480_1">1<text:s/>case<text:s/>study</text:span><text:span text:style-name="T480_2"><text:s/>in<text:s/>Drakenstein</text:span></text:p>
          </table:table-cell>
        </table:table-row>
        <table:table-row table:style-name="Row54">
          <table:table-cell table:style-name="Cell178">
            <text:p text:style-name="P481"><text:span text:style-name="T481_1">Outcome<text:s/>Indicator<text:s/>4:<text:s/>Enabling<text:s/>Frameworks</text:span></text:p>
          </table:table-cell>
          <table:table-cell table:style-name="Cell179">
            <text:p text:style-name="P482"><text:span text:style-name="T482_1">Baseline:<text:s/></text:span><text:span text:style-name="T482_2">6<text:s/>cases</text:span></text:p>
            <text:p text:style-name="P483"/>
            <text:p text:style-name="P484"><text:span text:style-name="T484_1">Final<text:s/>target<text:s/>(12/2027):<text:s/></text:span><text:span text:style-name="T484_2">2<text:s/>additional<text:s/>cases</text:span></text:p>
          </table:table-cell>
          <table:table-cell table:style-name="Cell180">
            <text:p text:style-name="P485"><text:span text:style-name="T485_1">Progress<text:s/>is<text:s/>currently<text:s/>at<text:s/>an<text:s/>early<text:s/>stage,</text:span><text:span text:style-name="T485_2"><text:s/>with<text:s/>early<text:s/>signs<text:s/>of<text:s/>progress<text:s/>in<text:s/>Colombia<text:s/>and<text:s/>Brazil.</text:span></text:p>
          </table:table-cell>
        </table:table-row>
      </table:table>
      <text:p text:style-name="P486"/>
      <text:p text:style-name="P487"/>
      <text:p text:style-name="P488"><text:span text:style-name="T488_1">CFF</text:span><text:span text:style-name="T488_2"><text:s/>PHASE<text:s/>4</text:span><text:span text:style-name="T488_3"><text:s/>OUTPUTS</text:span></text:p>
      <text:p text:style-name="P489"><text:span text:style-name="T489_1">As<text:s/>Phase<text:s/>4<text:s/>is<text:s/>in<text:s/>its<text:s/>first<text:s/>year,<text:s/>most<text:s/>CFF<text:s/>indicators<text:s/>remain<text:s/>at<text:s/>inception<text:s/>or<text:s/>preparatory<text:s/>stage.<text:s/>The<text:s/>assessment<text:s/>therefore<text:s/>focuses<text:s/>on<text:s/>whether<text:s/>the<text:s/>programme<text:s/>has<text:s/>established<text:s/>credible<text:s/>foundations<text:s/>for<text:s/>future<text:s/>delivery.</text:span><text:span text:style-name="T489_2"><text:s/></text:span></text:p>
      <text:p text:style-name="P490"/>
      <table:table table:style-name="Table19">
        <table:table-column table:style-name="Column63"/>
        <table:table-column table:style-name="Column64"/>
        <table:table-column table:style-name="Column65"/>
        <table:table-column table:style-name="Column66"/>
        <table:table-column table:style-name="Column67"/>
        <table:table-row table:style-name="Row55">
          <table:table-cell table:style-name="Cell181">
            <text:p text:style-name="P491"><text:span text:style-name="T491_1">Output<text:s/>Title<text:s/></text:span></text:p>
          </table:table-cell>
          <table:table-cell table:style-name="Cell182" table:number-columns-spanned="4">
            <text:p text:style-name="P492"><text:span text:style-name="T492_1">Finance-ready<text:s/>projects</text:span></text:p>
          </table:table-cell>
          <table:covered-table-cell/>
          <table:covered-table-cell/>
          <table:covered-table-cell/>
        </table:table-row>
        <table:table-row table:style-name="Row56">
          <table:table-cell table:style-name="Cell183" table:number-columns-spanned="2">
            <text:p text:style-name="P493"><text:span text:style-name="T493_1">Output<text:s/>number:<text:s/></text:span></text:p>
          </table:table-cell>
          <table:covered-table-cell/>
          <table:table-cell table:style-name="Cell184">
            <text:p text:style-name="P494"><text:span text:style-name="T494_1">1</text:span></text:p>
          </table:table-cell>
          <table:table-cell table:style-name="Cell185">
            <text:p text:style-name="P495"><text:span text:style-name="T495_1">Output<text:s/>Score:<text:s/></text:span></text:p>
          </table:table-cell>
          <table:table-cell table:style-name="Cell186">
            <text:p text:style-name="P496"><text:span text:style-name="T496_1">A</text:span></text:p>
          </table:table-cell>
        </table:table-row>
        <table:table-row table:style-name="Row57">
          <table:table-cell table:style-name="Cell187" table:number-columns-spanned="2">
            <text:p text:style-name="P497"><text:span text:style-name="T497_1">Impact<text:s/>weighting<text:s/>(%):<text:s/></text:span></text:p>
          </table:table-cell>
          <table:covered-table-cell/>
          <table:table-cell table:style-name="Cell188">
            <text:p text:style-name="P498"><text:span text:style-name="T498_1">N/A</text:span></text:p>
          </table:table-cell>
          <table:table-cell table:style-name="Cell189">
            <text:p text:style-name="P499"><text:span text:style-name="T499_1">Weighting<text:s/>revised<text:s/>since<text:s/>last<text:s/>AR?<text:s/></text:span></text:p>
          </table:table-cell>
          <table:table-cell table:style-name="Cell190">
            <text:p text:style-name="P500"><text:span text:style-name="T500_1">N/A</text:span></text:p>
          </table:table-cell>
        </table:table-row>
      </table:table>
      <text:p text:style-name="P501"/>
      <table:table table:style-name="Table20">
        <table:table-column table:style-name="Column68"/>
        <table:table-column table:style-name="Column69"/>
        <table:table-column table:style-name="Column70"/>
        <table:table-row table:style-name="Row58">
          <table:table-cell table:style-name="Cell191">
            <text:p text:style-name="P502"><text:span text:style-name="T502_1">Indi</text:span><text:span text:style-name="T502_2">cator(s)</text:span></text:p>
          </table:table-cell>
          <table:table-cell table:style-name="Cell192">
            <text:p text:style-name="P503"><text:span text:style-name="T503_1">Milestone(s)<text:s/>for<text:s/>review</text:span></text:p>
          </table:table-cell>
          <table:table-cell table:style-name="Cell193">
            <text:p text:style-name="P504"><text:span text:style-name="T504_1">Progress</text:span></text:p>
          </table:table-cell>
        </table:table-row>
        <table:table-row table:style-name="Row59">
          <table:table-cell table:style-name="Cell194">
            <text:p text:style-name="P505"><text:span text:style-name="T505_1">Output<text:s/>Indicator<text:s/>1.1</text:span><text:span text:style-name="T505_2"><text:s/>A</text:span><text:span text:style-name="T505_3">dditional<text:s/>infrastructure<text:s/>projects<text:s/>selected<text:s/>for<text:s/>CFF<text:s/>support<text:s/>fulfil<text:s/>the<text:s/>requirements<text:s/>of<text:s/>a<text:s/>clearly<text:s/>defined<text:s/>project<text:s/>scope<text:s/>(Project<text:s/>Definition).</text:span></text:p>
          </table:table-cell>
          <table:table-cell table:style-name="Cell195">
            <text:p text:style-name="P506"><text:span text:style-name="T506_1">Baseline:<text:s/>38<text:s/>project<text:s/>proposals</text:span></text:p>
            <text:p text:style-name="P507"/>
            <text:p text:style-name="P508"><text:span text:style-name="T508_1">Final<text:s/>t</text:span><text:span text:style-name="T508_2">arget</text:span><text:span text:style-name="T508_3"><text:s/>(12/2027)</text:span><text:span text:style-name="T508_4">:<text:s/>5</text:span></text:p>
            <text:p text:style-name="P509"/>
            <text:p text:style-name="P510"><text:span text:style-name="T510_1">Achieved:<text:s/>5</text:span></text:p>
          </table:table-cell>
          <table:table-cell table:style-name="Cell196">
            <text:p text:style-name="P511"><text:span text:style-name="T511_1">The<text:s/></text:span><text:span text:style-name="T511_2">five<text:s/>additional<text:s/>infrastructure<text:s/>projects<text:s/>span<text:s/>transport,<text:s/>waste<text:s/>management<text:s/>and<text:s/>climate<text:s/>adaptation,<text:s/>and<text:s/>address<text:s/>key<text:s/>mitigation<text:s/>and<text:s/>resilience<text:s/>challenges<text:s/>in<text:s/>diverse<text:s/>urban<text:s/>contexts.<text:s/></text:span></text:p>
          </table:table-cell>
        </table:table-row>
        <table:table-row table:style-name="Row60">
          <table:table-cell table:style-name="Cell197">
            <text:p text:style-name="P512"><text:span text:style-name="T512_1">Output<text:s/>Indicator<text:s/>1.2:<text:s/></text:span><text:span text:style-name="T512_2">Project<text:s/>steering<text:s/>structures<text:s/>have<text:s/>prepared<text:s/>additional<text:s/>climate-friendly,<text:s/>resilient,<text:s/>and<text:s/>inclusive<text:s/>infrastructure<text:s/>projects<text:s/>to<text:s/>financial<text:s/>readiness<text:s/>in<text:s/>line<text:s/>with<text:s/>international<text:s/>infrastructure<text:s/>standards,<text:s/>out<text:s/>of<text:s/>which<text:s/>2<text:s/>have<text:s/>a<text:s/></text:span><text:span text:style-name="T512_3">NbS</text:span><text:span text:style-name="T512_4"><text:s/>and/or<text:s/>GBI<text:s/>(Green-Blue<text:s/>Infrastructure)<text:s/>component.</text:span></text:p>
          </table:table-cell>
          <table:table-cell table:style-name="Cell198">
            <text:p text:style-name="P513"><text:span text:style-name="T513_1">Baseline:<text:s/>32<text:s/>projects</text:span></text:p>
            <text:p text:style-name="P514"/>
            <text:p text:style-name="P515"><text:span text:style-name="T515_1">Final<text:s/>target<text:s/>(12/2027):</text:span><text:span text:style-name="T515_2"><text:s/>5</text:span></text:p>
            <text:p text:style-name="P516"/>
            <text:p text:style-name="P517"><text:span text:style-name="T517_1">Achieved:<text:s/>0</text:span></text:p>
          </table:table-cell>
          <table:table-cell table:style-name="Cell199">
            <text:p text:style-name="P518"><text:span text:style-name="T518_1">Progress<text:s/>against<text:s/>this<text:s/>indicator<text:s/>is<text:s/>currently<text:s/>at<text:s/>an<text:s/>early<text:s/>stage</text:span><text:span text:style-name="T518_2">.<text:s/>F</text:span><text:span text:style-name="T518_3">easibility<text:s/>work<text:s/>is<text:s/>advancing<text:s/>in<text:s/>cities<text:s/>such<text:s/>as<text:s/>Mbombela<text:s/>and<text:s/>Johannesburg<text:s/>and<text:s/>is<text:s/>expected<text:s/>to<text:s/>position<text:s/>projects<text:s/>towards<text:s/>financial<text:s/>readiness.</text:span></text:p>
          </table:table-cell>
        </table:table-row>
        <table:table-row table:style-name="Row61">
          <table:table-cell table:style-name="Cell200">
            <text:p text:style-name="P519"><text:span text:style-name="T519_1">Infrastructure<text:s/>projects<text:s/>have<text:s/>adequately<text:s/>considered<text:s/>the<text:s/>recommendations<text:s/>of<text:s/>their<text:s/>ex-ante<text:s/>analysis<text:s/>to<text:s/>ensure<text:s/>the<text:s/></text:span><text:span text:style-name="T519_2">project’s<text:s/>impact<text:s/>on<text:s/>the<text:s/>needs<text:s/>of<text:s/>women,<text:s/>people<text:s/>with<text:s/>disabilities<text:s/>and<text:s/>people<text:s/>from<text:s/>marginalised<text:s/>groups<text:s/>are<text:s/>addressed.</text:span></text:p>
          </table:table-cell>
          <table:table-cell table:style-name="Cell201">
            <text:p text:style-name="P520"><text:span text:style-name="T520_1">Baseline:<text:s/>25<text:s/>projects</text:span></text:p>
            <text:p text:style-name="P521"/>
            <text:p text:style-name="P522"><text:span text:style-name="T522_1">Final<text:s/>target<text:s/>(12/2027):<text:s/></text:span><text:span text:style-name="T522_2">5</text:span></text:p>
            <text:p text:style-name="P523"/>
            <text:p text:style-name="P524"><text:span text:style-name="T524_1">Achieved:<text:s/>0</text:span></text:p>
          </table:table-cell>
          <table:table-cell table:style-name="Cell202">
            <text:p text:style-name="P525"><text:span text:style-name="T525_1">Progress<text:s/>against<text:s/>this<text:s/>indicator<text:s/>is<text:s/>currently<text:s/>at<text:s/>an<text:s/>early<text:s/>stage</text:span><text:span text:style-name="T525_2">.<text:s/>S</text:span><text:span text:style-name="T525_3">tudies<text:s/>are<text:s/>underway<text:s/>in<text:s/>cities<text:s/>such<text:s/>as<text:s/>Mbombela<text:s/>and<text:s/>Johannesburg<text:s/>and<text:s/></text:span><text:span text:style-name="T525_4">are<text:s/>expected<text:s/>to<text:s/>inform<text:s/>inclusive<text:s/>project<text:s/>design<text:s/>as<text:s/>Phase<text:s/>4<text:s/>progresses.</text:span></text:p>
          </table:table-cell>
        </table:table-row>
      </table:table>
      <text:p text:style-name="P526"/>
      <text:p text:style-name="P527"><text:span text:style-name="T527_1">CFF<text:s/>met<text:s/>expectations<text:s/>for<text:s/>Output<text:s/>1<text:s/>in<text:s/>the<text:s/>first<text:s/>year<text:s/>of<text:s/>Phase<text:s/>4</text:span><text:span text:style-name="T527_2">,<text:s/>achieving<text:s/>a<text:s/>score<text:s/>of<text:s/>A</text:span><text:span text:style-name="T527_3">.<text:s/>It<text:s/>fully<text:s/>achieved<text:s/>Output<text:s/>Indicator<text:s/></text:span><text:span text:style-name="T527_4">1.1</text:span><text:span text:style-name="T527_5">,<text:s/>and</text:span><text:span text:style-name="T527_6"><text:s/></text:span><text:span text:style-name="T527_7">also<text:s/>added<text:s/>value<text:s/>through<text:s/>targeted<text:s/>rescoping<text:s/>during<text:s/>project<text:s/>selection,<text:s/>helping<text:s/>to<text:s/>refine<text:s/>scope,<text:s/>strengthen<text:s/>implementation<text:s/>arrangements<text:s/>and<text:s/>improve<text:s/>alignment<text:s/>with<text:s/>city<text:s/>priorities.</text:span><text:span text:style-name="T527_8"><text:s/>P</text:span><text:span text:style-name="T527_9">rogress<text:s/>against<text:s/>the<text:s/></text:span><text:span text:style-name="T527_10">other<text:s/></text:span><text:span text:style-name="T527_11">indicators<text:s/></text:span><text:span text:style-name="T527_12">is<text:s/></text:span><text:span text:style-name="T527_13">at<text:s/>an<text:s/>early<text:s/>stage.<text:s/>Feasibility<text:s/>work<text:s/>in<text:s/>transition<text:s/>projects<text:s/>such<text:s/>as<text:s/>Mbombela<text:s/>and<text:s/>Johannesburg<text:s/>is<text:s/>advancing,<text:s/>and<text:s/>newly<text:s/>selected<text:s/>projects<text:s/>are<text:s/>now<text:s/>moving<text:s/>into<text:s/>the<text:s/>preparation<text:s/>phase.<text:s/></text:span></text:p>
      <text:p text:style-name="P528"/>
      <text:p text:style-name="P529"><text:span text:style-name="T529_1">Overall,<text:s/>Output<text:s/>1<text:s/>has<text:s/>performed<text:s/>strongly<text:s/>and<text:s/>in<text:s/>line<text:s/>with<text:s/>expectations<text:s/>for<text:s/>this<text:s/>stage<text:s/>of<text:s/>implementation,<text:s/>laying<text:s/>credible<text:s/>foundations<text:s/>for<text:s/>subsequent<text:s/>progress<text:s/>towards<text:s/>finance-ready<text:s/>and<text:s/>inclusive<text:s/>infrastructure<text:s/>projects.</text:span></text:p>
      <text:p text:style-name="P530"/>
      <text:p text:style-name="P531"><text:span text:style-name="T531_1">No<text:s/>changes<text:s/>were<text:s/>made<text:s/>to<text:s/>this<text:s/>output<text:s/>or<text:s/>its<text:s/>indicator<text:s/>during<text:s/>the<text:s/>past<text:s/>year</text:span><text:span text:style-name="T531_2">,<text:s/>and<text:s/>no</text:span><text:span text:style-name="T531_3"><text:s/>changes<text:s/>are<text:s/>proposed<text:s/></text:span><text:span text:style-name="T531_4">as<text:s/>a<text:s/>result<text:s/>of</text:span><text:span text:style-name="T531_5"><text:s/>this<text:s/>review.<text:s/>Any<text:s/>future<text:s/>revision<text:s/>may<text:s/>be<text:s/>considered<text:s/>if<text:s/>CFF<text:s/>takes<text:s/>on<text:s/>additional<text:s/>projects<text:s/>and<text:s/>the<text:s/>output<text:s/>framework<text:s/>needs<text:s/>to<text:s/>be<text:s/>adjusted<text:s/>to<text:s/>reflect<text:s/>an<text:s/>expanded<text:s/>portfolio.</text:span></text:p>
      <text:p text:style-name="P532"/>
      <text:p text:style-name="P533"><text:span text:style-name="T533_1">As<text:s/>this<text:s/>is<text:s/>the<text:s/>first<text:s/>Annual<text:s/>Review<text:s/>of<text:s/>CFF<text:s/>Phase<text:s/>4,<text:s/>there<text:s/>are<text:s/>no<text:s/>directly<text:s/>comparable<text:s/>recommendations<text:s/>or<text:s/>lessons<text:s/>from<text:s/>earlier<text:s/>reviews<text:s/>of<text:s/>this<text:s/>phase.<text:s/>Relevant<text:s/>lessons<text:s/>from<text:s/>previous<text:s/>Annual<text:s/>Reviews<text:s/>therefore<text:s/>relate<text:s/>to<text:s/>CFF<text:s/>Phase<text:s/>3<text:s/>and<text:s/>are<text:s/>reflected<text:s/>in<text:s/>the<text:s/>concluding<text:s/>assessment<text:s/>of<text:s/>this<text:s/>section.</text:span></text:p>
      <text:p text:style-name="P534"/>
      <text:p text:style-name="P535"/>
      <table:table table:style-name="Table21">
        <table:table-column table:style-name="Column71"/>
        <table:table-column table:style-name="Column72"/>
        <table:table-column table:style-name="Column73"/>
        <table:table-column table:style-name="Column74"/>
        <table:table-column table:style-name="Column75"/>
        <table:table-row table:style-name="Row62">
          <table:table-cell table:style-name="Cell203">
            <text:p text:style-name="P536"><text:span text:style-name="T536_1">Output<text:s/>Title<text:s/></text:span></text:p>
          </table:table-cell>
          <table:table-cell table:style-name="Cell204" table:number-columns-spanned="4">
            <text:p text:style-name="P537"><text:span text:style-name="T537_1">Capacity<text:s/>Development<text:s/>of<text:s/>CFF<text:s/>Cities</text:span></text:p>
          </table:table-cell>
          <table:covered-table-cell/>
          <table:covered-table-cell/>
          <table:covered-table-cell/>
        </table:table-row>
        <table:table-row table:style-name="Row63">
          <table:table-cell table:style-name="Cell205" table:number-columns-spanned="2">
            <text:p text:style-name="P538"><text:span text:style-name="T538_1">Output<text:s/>number:<text:s/></text:span></text:p>
          </table:table-cell>
          <table:covered-table-cell/>
          <table:table-cell table:style-name="Cell206">
            <text:p text:style-name="P539"><text:span text:style-name="T539_1">2</text:span></text:p>
          </table:table-cell>
          <table:table-cell table:style-name="Cell207">
            <text:p text:style-name="P540"><text:span text:style-name="T540_1">Output<text:s/>Score:<text:s/></text:span></text:p>
          </table:table-cell>
          <table:table-cell table:style-name="Cell208">
            <text:p text:style-name="P541"><text:span text:style-name="T541_1">A</text:span></text:p>
          </table:table-cell>
        </table:table-row>
        <table:table-row table:style-name="Row64">
          <table:table-cell table:style-name="Cell209" table:number-columns-spanned="2">
            <text:p text:style-name="P542"><text:span text:style-name="T542_1">Impact<text:s/>weighting<text:s/>(%):<text:s/></text:span></text:p>
          </table:table-cell>
          <table:covered-table-cell/>
          <table:table-cell table:style-name="Cell210">
            <text:p text:style-name="P543"><text:span text:style-name="T543_1">N/A</text:span></text:p>
          </table:table-cell>
          <table:table-cell table:style-name="Cell211">
            <text:p text:style-name="P544"><text:span text:style-name="T544_1">Weighting<text:s/>revised<text:s/>since<text:s/>last<text:s/>AR?<text:s/></text:span></text:p>
          </table:table-cell>
          <table:table-cell table:style-name="Cell212">
            <text:p text:style-name="P545"><text:span text:style-name="T545_1">N/A</text:span></text:p>
          </table:table-cell>
        </table:table-row>
      </table:table>
      <text:p text:style-name="P546"/>
      <table:table table:style-name="Table22">
        <table:table-column table:style-name="Column76"/>
        <table:table-column table:style-name="Column77"/>
        <table:table-column table:style-name="Column78"/>
        <table:table-row table:style-name="Row65">
          <table:table-cell table:style-name="Cell213">
            <text:p text:style-name="P547"><text:span text:style-name="T547_1">Indi</text:span><text:span text:style-name="T547_2">cator(s)</text:span></text:p>
          </table:table-cell>
          <table:table-cell table:style-name="Cell214">
            <text:p text:style-name="P548"><text:span text:style-name="T548_1">Milestone(s)<text:s/>for<text:s/>review</text:span></text:p>
          </table:table-cell>
          <table:table-cell table:style-name="Cell215">
            <text:p text:style-name="P549"><text:span text:style-name="T549_1">Progress</text:span></text:p>
          </table:table-cell>
        </table:table-row>
        <table:table-row table:style-name="Row66">
          <table:table-cell table:style-name="Cell216">
            <text:p text:style-name="P550"><text:span text:style-name="T550_1">Output<text:s/>Indicator<text:s/></text:span><text:span text:style-name="T550_2">2.1:<text:s/></text:span><text:span text:style-name="T550_3">Percentage<text:s/></text:span><text:span text:style-name="T550_4">of<text:s/>the<text:s/>prioritised<text:s/>capacity<text:s/>development<text:s/>measures<text:s/>identified<text:s/>with<text:s/>each<text:s/>of<text:s/>the<text:s/>CFF<text:s/>partner<text:s/>cities<text:s/>in<text:s/>the<text:s/>scope<text:s/>of<text:s/>their<text:s/>respective<text:s/>Learning<text:s/>and<text:s/>Training<text:s/>(L&amp;T)<text:s/>plans<text:s/>have<text:s/>been<text:s/>implemented.</text:span></text:p>
          </table:table-cell>
          <table:table-cell table:style-name="Cell217">
            <text:p text:style-name="P551"><text:span text:style-name="T551_1">Baseline:<text:s/></text:span><text:span text:style-name="T551_2">75%</text:span></text:p>
            <text:p text:style-name="P552"/>
            <text:p text:style-name="P553"><text:span text:style-name="T553_1">Final<text:s/>target<text:s/>(12/2027):<text:s/></text:span><text:span text:style-name="T553_2">80%</text:span></text:p>
            <text:p text:style-name="P554"/>
            <text:p text:style-name="P555"><text:span text:style-name="T555_1">Achieved:<text:s/></text:span><text:span text:style-name="T555_2">0%</text:span></text:p>
          </table:table-cell>
          <table:table-cell table:style-name="Cell218">
            <text:p text:style-name="P556"><text:span text:style-name="T556_1">Capacity<text:s/></text:span><text:span text:style-name="T556_2">assessments<text:s/>and<text:s/>L&amp;T<text:s/>plans<text:s/>are<text:s/>being<text:s/>developed<text:s/>and<text:s/>will<text:s/>guide<text:s/>delivery<text:s/>as<text:s/>projects<text:s/>progress.</text:span></text:p>
          </table:table-cell>
        </table:table-row>
        <table:table-row table:style-name="Row67">
          <table:table-cell table:style-name="Cell219">
            <text:p text:style-name="P557"><text:span text:style-name="T557_1">Output<text:s/>Indicator<text:s/></text:span><text:span text:style-name="T557_2">2</text:span><text:span text:style-name="T557_3">.2:<text:s/></text:span><text:span text:style-name="T557_4">Percentage<text:s/></text:span><text:span text:style-name="T557_5">of<text:s/>60<text:s/>additional<text:s/>participants<text:s/>from<text:s/>partner<text:s/>cities<text:s/>who<text:s/>take<text:s/>part<text:s/>in<text:s/>capacity<text:s/>development<text:s/>measures<text:s/>confirm<text:s/>the<text:s/>usefulness<text:s/>for<text:s/>the<text:s/>preparation<text:s/>of<text:s/>finance-ready<text:s/>urban<text:s/>infrastructure.</text:span></text:p>
          </table:table-cell>
          <table:table-cell table:style-name="Cell220">
            <text:p text:style-name="P558"><text:span text:style-name="T558_1">Baseline:<text:s/></text:span><text:span text:style-name="T558_2">96.9%<text:s/>of<text:s/>653<text:s/>participants</text:span></text:p>
            <text:p text:style-name="P559"/>
            <text:p text:style-name="P560"><text:span text:style-name="T560_1">Final<text:s/>target<text:s/>(12/2027):<text:s/></text:span><text:span text:style-name="T560_2">80%<text:s/>of<text:s/>60<text:s/>additional<text:s/>participants</text:span></text:p>
            <text:p text:style-name="P561"/>
            <text:p text:style-name="P562"><text:span text:style-name="T562_1">Achieved:<text:s/>0</text:span></text:p>
          </table:table-cell>
          <table:table-cell table:style-name="Cell221">
            <text:p text:style-name="P563"><text:span text:style-name="T563_1">R</text:span><text:span text:style-name="T563_2">efined<text:s/>capacity<text:s/>development<text:s/>approaches<text:s/>and<text:s/>evaluation<text:s/>mechanisms<text:s/>are<text:s/>in<text:s/>place<text:s/>to<text:s/>assess<text:s/>usefulness<text:s/>once<text:s/>delivery<text:s/>begins.</text:span></text:p>
          </table:table-cell>
        </table:table-row>
      </table:table>
      <text:p text:style-name="P564"/>
      <text:p text:style-name="P565"><text:span text:style-name="T565_1">Progress<text:s/>against<text:s/>Output<text:s/>2<text:s/>is<text:s/>broadly<text:s/>in<text:s/>line<text:s/>with<text:s/>expectations</text:span><text:span text:style-name="T565_2">,<text:s/>achieving<text:s/>a<text:s/>score<text:s/>of<text:s/>A</text:span><text:span text:style-name="T565_3">.<text:s/>In<text:s/>2025,<text:s/>CFF<text:s/>focused<text:s/>on<text:s/>establishing<text:s/>the<text:s/>foundations<text:s/>for<text:s/>delivery,<text:s/>including<text:s/>capacity<text:s/>assessments,<text:s/>project-specific<text:s/>learning<text:s/>and<text:s/>training<text:s/>plans,<text:s/>and<text:s/>refinements<text:s/>to<text:s/>its<text:s/>overall<text:s/>capacity<text:s/>development<text:s/>approach.<text:s/>This<text:s/>included<text:s/>greater<text:s/>emphasis<text:s/>on<text:s/>early<text:s/>project<text:s/>governance,<text:s/>more<text:s/>standardised<text:s/>assessment<text:s/>tools,<text:s/>and<text:s/>tailored<text:s/>support<text:s/>aligned<text:s/>to<text:s/>city<text:s/>contexts<text:s/>and<text:s/>institutional<text:s/>needs.</text:span><text:span text:style-name="T565_4"><text:s/>No<text:s/></text:span><text:span text:style-name="T565_5">formal<text:s/>capacity<text:s/>development<text:s/>measures<text:s/>had<text:s/>yet<text:s/>been<text:s/>delivered<text:s/>and<text:s/>no<text:s/>participants<text:s/>had<text:s/>yet<text:s/>been<text:s/>reached<text:s/>in<text:s/>2025.<text:s/>Overall,<text:s/>preparatory<text:s/>work<text:s/>is<text:s/>progressing<text:s/>as<text:s/>expected<text:s/>and<text:s/>provides<text:s/>a<text:s/>sound<text:s/>basis<text:s/>for<text:s/>delivery<text:s/>in<text:s/>the<text:s/>next<text:s/>review<text:s/>period.</text:span></text:p>
      <text:p text:style-name="P566"/>
      <text:p text:style-name="P567"><text:span text:style-name="T567_1">No<text:s/>changes<text:s/>were<text:s/>made<text:s/>to<text:s/>this<text:s/>output<text:s/>or<text:s/>its<text:s/>indicator<text:s/>during<text:s/>the<text:s/>past<text:s/></text:span><text:span text:style-name="T567_2">year</text:span><text:span text:style-name="T567_3"><text:s/>and<text:s/>no</text:span><text:span text:style-name="T567_4"><text:s/>changes<text:s/>are<text:s/>proposed<text:s/></text:span><text:span text:style-name="T567_5">as<text:s/>a<text:s/>result<text:s/>of</text:span><text:span text:style-name="T567_6"><text:s/>this<text:s/>review.<text:s/></text:span></text:p>
      <text:p text:style-name="P568"/>
      <text:p text:style-name="P569"/>
      <table:table table:style-name="Table23">
        <table:table-column table:style-name="Column79"/>
        <table:table-column table:style-name="Column80"/>
        <table:table-column table:style-name="Column81"/>
        <table:table-column table:style-name="Column82"/>
        <table:table-column table:style-name="Column83"/>
        <table:table-row table:style-name="Row68">
          <table:table-cell table:style-name="Cell222">
            <text:p text:style-name="P570"><text:span text:style-name="T570_1">Output<text:s/>Title<text:s/></text:span></text:p>
          </table:table-cell>
          <table:table-cell table:style-name="Cell223" table:number-columns-spanned="4">
            <text:p text:style-name="P571"><text:span text:style-name="T571_1">Financial<text:s/>Outreach</text:span></text:p>
          </table:table-cell>
          <table:covered-table-cell/>
          <table:covered-table-cell/>
          <table:covered-table-cell/>
        </table:table-row>
        <table:table-row table:style-name="Row69">
          <table:table-cell table:style-name="Cell224" table:number-columns-spanned="2">
            <text:p text:style-name="P572"><text:span text:style-name="T572_1">Output<text:s/>number:<text:s/></text:span></text:p>
          </table:table-cell>
          <table:covered-table-cell/>
          <table:table-cell table:style-name="Cell225">
            <text:p text:style-name="P573"><text:span text:style-name="T573_1">3</text:span></text:p>
          </table:table-cell>
          <table:table-cell table:style-name="Cell226">
            <text:p text:style-name="P574"><text:span text:style-name="T574_1">Output<text:s/>Score:<text:s/></text:span></text:p>
          </table:table-cell>
          <table:table-cell table:style-name="Cell227">
            <text:p text:style-name="P575"><text:span text:style-name="T575_1">A</text:span></text:p>
          </table:table-cell>
        </table:table-row>
        <table:table-row table:style-name="Row70">
          <table:table-cell table:style-name="Cell228" table:number-columns-spanned="2">
            <text:p text:style-name="P576"><text:span text:style-name="T576_1">Impact<text:s/>weighting<text:s/>(%):<text:s/></text:span></text:p>
          </table:table-cell>
          <table:covered-table-cell/>
          <table:table-cell table:style-name="Cell229">
            <text:p text:style-name="P577"><text:span text:style-name="T577_1">N/A</text:span></text:p>
          </table:table-cell>
          <table:table-cell table:style-name="Cell230">
            <text:p text:style-name="P578"><text:span text:style-name="T578_1">Weighting<text:s/>revised<text:s/>since<text:s/>last<text:s/>AR?<text:s/></text:span></text:p>
          </table:table-cell>
          <table:table-cell table:style-name="Cell231">
            <text:p text:style-name="P579"><text:span text:style-name="T579_1">N/A</text:span></text:p>
          </table:table-cell>
        </table:table-row>
      </table:table>
      <text:p text:style-name="P580"/>
      <table:table table:style-name="Table24">
        <table:table-column table:style-name="Column84"/>
        <table:table-column table:style-name="Column85"/>
        <table:table-column table:style-name="Column86"/>
        <table:table-row table:style-name="Row71">
          <table:table-cell table:style-name="Cell232">
            <text:p text:style-name="P581"><text:span text:style-name="T581_1">Indi</text:span><text:span text:style-name="T581_2">cator(s)</text:span></text:p>
          </table:table-cell>
          <table:table-cell table:style-name="Cell233">
            <text:p text:style-name="P582"><text:span text:style-name="T582_1">Milestone(s)<text:s/>for<text:s/>review</text:span></text:p>
          </table:table-cell>
          <table:table-cell table:style-name="Cell234">
            <text:p text:style-name="P583"><text:span text:style-name="T583_1">Progress</text:span></text:p>
          </table:table-cell>
        </table:table-row>
        <table:table-row table:style-name="Row72">
          <table:table-cell table:style-name="Cell235">
            <text:p text:style-name="P584"><text:span text:style-name="T584_1">Output<text:s/>Indicator<text:s/>3.1:<text:s/></text:span><text:span text:style-name="T584_2">A</text:span><text:span text:style-name="T584_3">dditional<text:s/>Infrastructure<text:s/>projects<text:s/>were<text:s/>presented<text:s/>to<text:s/>local,<text:s/>national<text:s/>or<text:s/>international<text:s/>representatives<text:s/>of<text:s/>financial<text:s/>institutions<text:s/>or<text:s/>investors<text:s/>by<text:s/>CFF’s<text:s/>project<text:s/>implementation<text:s/>partners.</text:span></text:p>
          </table:table-cell>
          <table:table-cell table:style-name="Cell236">
            <text:p text:style-name="P585"><text:span text:style-name="T585_1">Baseline:<text:s/></text:span><text:span text:style-name="T585_2">37<text:s/>projects</text:span></text:p>
            <text:p text:style-name="P586"/>
            <text:p text:style-name="P587"><text:span text:style-name="T587_1">Final<text:s/>target<text:s/>(12/2027):</text:span><text:span text:style-name="T587_2"><text:s/></text:span><text:span text:style-name="T587_3">5<text:s/>additional<text:s/>projects</text:span></text:p>
            <text:p text:style-name="P588"/>
            <text:p text:style-name="P589"><text:span text:style-name="T589_1">Achieved:<text:s/>0</text:span><text:span text:style-name="T589_2"><text:s/>projects</text:span></text:p>
          </table:table-cell>
          <table:table-cell table:style-name="Cell237">
            <text:p text:style-name="P590"><text:span text:style-name="T590_1">E</text:span><text:span text:style-name="T590_2">arly-stage<text:s/>market<text:s/>sounding<text:s/>and<text:s/>ongoing<text:s/>engagement<text:s/>with<text:s/>potential<text:s/>financiers<text:s/>are<text:s/>building<text:s/>a<text:s/>pipeline<text:s/>for<text:s/>future<text:s/>outreach.</text:span></text:p>
          </table:table-cell>
        </table:table-row>
      </table:table>
      <text:p text:style-name="P591"/>
      <text:p text:style-name="P592"><text:span text:style-name="T592_1">Progress<text:s/>against<text:s/>Output<text:s/>3<text:s/>is<text:s/>in<text:s/>line<text:s/>with<text:s/>expectations<text:s/>for<text:s/>the<text:s/>first<text:s/>year<text:s/>of<text:s/>Phase<text:s/>4</text:span><text:span text:style-name="T592_2">,<text:s/>achieving<text:s/>a<text:s/>score<text:s/>of<text:s/>A</text:span><text:span text:style-name="T592_3">.<text:s/>In<text:s/>2025,<text:s/>CFF<text:s/>focused<text:s/>on<text:s/>early<text:s/>financial<text:s/>mapping<text:s/>and<text:s/>initial<text:s/>market<text:s/>engagement<text:s/>to<text:s/>position<text:s/>projects<text:s/>for<text:s/>future<text:s/>financing.<text:s/>This<text:s/>included<text:s/>identifying<text:s/>potential<text:s/>financing<text:s/>pathways<text:s/>for<text:s/>transition<text:s/>projects<text:s/>in<text:s/>Johannesburg<text:s/>and<text:s/>Mbombela,<text:s/>integrating<text:s/>financing<text:s/>considerations<text:s/>earlier<text:s/>in<text:s/>newly<text:s/>selected<text:s/>Phase<text:s/>4<text:s/>projects,<text:s/>and<text:s/>strengthening<text:s/>engagement<text:s/>through<text:s/>the<text:s/>new<text:s/>National<text:s/>Engagement<text:s/>Manager<text:s/>function.</text:span></text:p>
      <text:p text:style-name="P593"/>
      <text:p text:style-name="P594"><text:span text:style-name="T594_1">No<text:s/>additional<text:s/>projects<text:s/>had<text:s/>yet<text:s/>been<text:s/>formally<text:s/>presented<text:s/>to<text:s/>financial<text:s/>institutions<text:s/>or<text:s/>investors<text:s/>under<text:s/>Output<text:s/>Indicator<text:s/>3.1.<text:s/>However,<text:s/>early<text:s/>market<text:s/>sounding<text:s/>generated<text:s/>useful<text:s/>feedback<text:s/>on<text:s/>financing<text:s/>appetite,<text:s/>risks<text:s/>and<text:s/>potential<text:s/>partners,<text:s/>including<text:s/>expressions<text:s/>of<text:s/>interest<text:s/>in<text:s/>projects<text:s/>such<text:s/>as<text:s/>Rabat<text:s/>and<text:s/>likely<text:s/>engagement<text:s/>with<text:s/>CAF<text:s/>on<text:s/>Cartagena.<text:s/>Overall,<text:s/>preparatory<text:s/>work<text:s/>is<text:s/>progressing<text:s/>as<text:s/>intended<text:s/>and<text:s/>provides<text:s/>a<text:s/>credible<text:s/>basis<text:s/>for<text:s/>more<text:s/>structured<text:s/>financial<text:s/>outreach<text:s/>as<text:s/>project<text:s/>preparation<text:s/>advances.</text:span></text:p>
      <text:p text:style-name="P595"/>
      <text:p text:style-name="P596"><text:span text:style-name="T596_1">No<text:s/>changes<text:s/>were<text:s/>made<text:s/>to<text:s/>this<text:s/>output<text:s/>or<text:s/>its<text:s/>indicator<text:s/>during<text:s/>the<text:s/>past<text:s/></text:span><text:span text:style-name="T596_2">year</text:span><text:span text:style-name="T596_3"><text:s/>and<text:s/>no</text:span><text:span text:style-name="T596_4"><text:s/>changes<text:s/>are<text:s/>proposed<text:s/></text:span><text:span text:style-name="T596_5">as<text:s/>a<text:s/>result<text:s/>of</text:span><text:span text:style-name="T596_6"><text:s/>this<text:s/>review.<text:s/></text:span></text:p>
      <text:p text:style-name="P597"/>
      <text:p text:style-name="P598"/>
      <table:table table:style-name="Table25">
        <table:table-column table:style-name="Column87"/>
        <table:table-column table:style-name="Column88"/>
        <table:table-column table:style-name="Column89"/>
        <table:table-column table:style-name="Column90"/>
        <table:table-column table:style-name="Column91"/>
        <table:table-row table:style-name="Row73">
          <table:table-cell table:style-name="Cell238">
            <text:p text:style-name="P599"><text:span text:style-name="T599_1">Output<text:s/>Title<text:s/></text:span></text:p>
          </table:table-cell>
          <table:table-cell table:style-name="Cell239" table:number-columns-spanned="4">
            <text:p text:style-name="P600"><text:span text:style-name="T600_1">Scaling-up<text:s/>beyond<text:s/>CFF<text:s/>Cities</text:span></text:p>
          </table:table-cell>
          <table:covered-table-cell/>
          <table:covered-table-cell/>
          <table:covered-table-cell/>
        </table:table-row>
        <table:table-row table:style-name="Row74">
          <table:table-cell table:style-name="Cell240" table:number-columns-spanned="2">
            <text:p text:style-name="P601"><text:span text:style-name="T601_1">Output<text:s/>number:<text:s/></text:span></text:p>
          </table:table-cell>
          <table:covered-table-cell/>
          <table:table-cell table:style-name="Cell241">
            <text:p text:style-name="P602"><text:span text:style-name="T602_1">4</text:span></text:p>
          </table:table-cell>
          <table:table-cell table:style-name="Cell242">
            <text:p text:style-name="P603"><text:span text:style-name="T603_1">Output<text:s/>Score:<text:s/></text:span></text:p>
          </table:table-cell>
          <table:table-cell table:style-name="Cell243">
            <text:p text:style-name="P604"><text:span text:style-name="T604_1">A</text:span></text:p>
          </table:table-cell>
        </table:table-row>
        <table:table-row table:style-name="Row75">
          <table:table-cell table:style-name="Cell244" table:number-columns-spanned="2">
            <text:p text:style-name="P605"><text:span text:style-name="T605_1">Impact<text:s/>weighting<text:s/>(%):<text:s/></text:span></text:p>
          </table:table-cell>
          <table:covered-table-cell/>
          <table:table-cell table:style-name="Cell245">
            <text:p text:style-name="P606"><text:span text:style-name="T606_1">N/A</text:span></text:p>
          </table:table-cell>
          <table:table-cell table:style-name="Cell246">
            <text:p text:style-name="P607"><text:span text:style-name="T607_1">Weighting<text:s/>revised<text:s/>since<text:s/>last<text:s/>AR?<text:s/></text:span></text:p>
          </table:table-cell>
          <table:table-cell table:style-name="Cell247">
            <text:p text:style-name="P608"><text:span text:style-name="T608_1">N/A</text:span></text:p>
          </table:table-cell>
        </table:table-row>
      </table:table>
      <text:p text:style-name="P609"/>
      <table:table table:style-name="Table26">
        <table:table-column table:style-name="Column92"/>
        <table:table-column table:style-name="Column93"/>
        <table:table-column table:style-name="Column94"/>
        <table:table-row table:style-name="Row76">
          <table:table-cell table:style-name="Cell248">
            <text:p text:style-name="P610"><text:span text:style-name="T610_1">Indi</text:span><text:span text:style-name="T610_2">cator(s)</text:span></text:p>
          </table:table-cell>
          <table:table-cell table:style-name="Cell249">
            <text:p text:style-name="P611"><text:span text:style-name="T611_1">Milestone(s)<text:s/>for<text:s/>review</text:span></text:p>
          </table:table-cell>
          <table:table-cell table:style-name="Cell250">
            <text:p text:style-name="P612"><text:span text:style-name="T612_1">Progress</text:span></text:p>
          </table:table-cell>
        </table:table-row>
        <table:table-row table:style-name="Row77">
          <table:table-cell table:style-name="Cell251">
            <text:p text:style-name="P613"><text:span text:style-name="T613_1">Output<text:s/>Indicator<text:s/></text:span><text:span text:style-name="T613_2">4.1:<text:s/>A</text:span><text:span text:style-name="T613_3">dditional<text:s/>Peer-to-Peer<text:s/>learning<text:s/>and<text:s/>exchange<text:s/>formats,<text:s/>in<text:s/>which<text:s/>CFF-partner<text:s/>cities<text:s/>shared<text:s/>their<text:s/>experiences<text:s/>from<text:s/>the<text:s/>preparation<text:s/>of<text:s/>mitigation<text:s/>or<text:s/>adaptation<text:s/>projects<text:s/>in<text:s/>their<text:s/>city,<text:s/>have<text:s/>been<text:s/>implemented.</text:span></text:p>
          </table:table-cell>
          <table:table-cell table:style-name="Cell252">
            <text:p text:style-name="P614"><text:span text:style-name="T614_1">Baseline:<text:s/></text:span><text:span text:style-name="T614_2">23<text:s/>formats</text:span></text:p>
            <text:p text:style-name="P615"/>
            <text:p text:style-name="P616"><text:span text:style-name="T616_1">Final<text:s/>target<text:s/>(12/2027):</text:span><text:span text:style-name="T616_2">10</text:span><text:span text:style-name="T616_3"><text:s/>additional<text:s/></text:span><text:span text:style-name="T616_4">formats</text:span></text:p>
            <text:p text:style-name="P617"/>
            <text:p text:style-name="P618"><text:span text:style-name="T618_1">Achieved:<text:s/></text:span><text:span text:style-name="T618_2">1<text:s/>format</text:span></text:p>
          </table:table-cell>
          <table:table-cell table:style-name="Cell253">
            <text:p text:style-name="P619"><text:span text:style-name="T619_1">CFF<text:s/></text:span><text:span text:style-name="T619_2">has<text:s/>continued<text:s/>to<text:s/></text:span><text:span text:style-name="T619_3">advance<text:s/>peer-to-peer<text:s/>learning<text:s/>through<text:s/>various<text:s/>activities,<text:s/>including<text:s/>the<text:s/>City<text:s/>Academy<text:s/>on<text:s/>Finance<text:s/>and<text:s/>Equity<text:s/>(CAFE)<text:s/>and<text:s/>city-to-city<text:s/>engagements.<text:s/></text:span></text:p>
          </table:table-cell>
        </table:table-row>
        <table:table-row table:style-name="Row78">
          <table:table-cell table:style-name="Cell254">
            <text:p text:style-name="P620"><text:span text:style-name="T620_1">Output<text:s/>Indicator<text:s/></text:span><text:span text:style-name="T620_2">4</text:span><text:span text:style-name="T620_3">.2:<text:s/></text:span><text:span text:style-name="T620_4">Additional<text:s/>case<text:s/>studies<text:s/>demonstrate<text:s/>how<text:s/>CFF<text:s/>experiences<text:s/>were<text:s/>shared<text:s/>with<text:s/>national<text:s/>actors<text:s/>or<text:s/>(international)<text:s/>initiatives,<text:s/>to<text:s/>improve<text:s/>the<text:s/>political,<text:s/></text:span></text:p>
            <text:p text:style-name="P621"><text:span text:style-name="T621_1">legal,<text:s/>or<text:s/>financial<text:s/>framework<text:s/>conditions<text:s/>for<text:s/>the<text:s/>preparation<text:s/>or<text:s/>financing<text:s/>of<text:s/>urban<text:s/>infrastructure.</text:span></text:p>
          </table:table-cell>
          <table:table-cell table:style-name="Cell255">
            <text:p text:style-name="P622"><text:span text:style-name="T622_1">Baseline:<text:s/></text:span><text:span text:style-name="T622_2">4<text:s/>case<text:s/>studies</text:span></text:p>
            <text:p text:style-name="P623"/>
            <text:p text:style-name="P624"><text:span text:style-name="T624_1">Final<text:s/>target<text:s/>(12/2027):<text:s/></text:span><text:span text:style-name="T624_2">3<text:s/>additional<text:s/>case<text:s/>studies</text:span></text:p>
            <text:p text:style-name="P625"/>
            <text:p text:style-name="P626"><text:span text:style-name="T626_1">Achieved:<text:s/>0</text:span><text:span text:style-name="T626_2"><text:s/>case<text:s/>studies</text:span></text:p>
          </table:table-cell>
          <table:table-cell table:style-name="Cell256">
            <text:p text:style-name="P627"><text:span text:style-name="T627_1">T</text:span><text:span text:style-name="T627_2">here<text:s/>are<text:s/>ongoing<text:s/>activities<text:s/>in<text:s/>Brazil,<text:s/>Colombia,<text:s/>Ghana<text:s/>and<text:s/>South<text:s/>Africa</text:span><text:span text:style-name="T627_3"><text:s/>to<text:s/>develop<text:s/>case<text:s/>studies</text:span><text:span text:style-name="T627_4">.</text:span></text:p>
          </table:table-cell>
        </table:table-row>
      </table:table>
      <text:p text:style-name="P628"/>
      <text:p text:style-name="P629"><text:span text:style-name="T629_1">Progress<text:s/>against<text:s/>Output<text:s/>4<text:s/>is<text:s/>in<text:s/>line<text:s/>with<text:s/>expectations<text:s/>for<text:s/>Phase<text:s/>4</text:span><text:span text:style-name="T629_2">,<text:s/>achieving<text:s/>a<text:s/>score<text:s/>of<text:s/>A</text:span><text:span text:style-name="T629_3">.<text:s/>In<text:s/>2025,<text:s/>CFF<text:s/>delivered<text:s/>one<text:s/>peer-learning<text:s/>format<text:s/>through<text:s/>a<text:s/>mayoral<text:s/>roundtable<text:s/>at<text:s/>London<text:s/>Climate<text:s/>Action<text:s/>Week<text:s/>and<text:s/>a<text:s/>City<text:s/>Academy<text:s/>on<text:s/>Finance<text:s/>and<text:s/>Equity<text:s/>for<text:s/>waste-sector<text:s/>cities<text:s/>in<text:s/>Asia,<text:s/>supporting<text:s/>exchange<text:s/>on<text:s/>climate<text:s/>governance,<text:s/>project<text:s/>preparation<text:s/>and<text:s/>practical<text:s/>delivery<text:s/>approaches.</text:span></text:p>
      <text:p text:style-name="P630"/>
      <text:p text:style-name="P631"><text:span text:style-name="T631_1">No<text:s/>additional<text:s/>case<text:s/>studies<text:s/>had<text:s/>yet<text:s/>been<text:s/>completed<text:s/>under<text:s/>Output<text:s/>Indicator<text:s/>4.2.<text:s/>However,<text:s/>CFF<text:s/>began<text:s/>engaging<text:s/>national<text:s/>and<text:s/>international<text:s/>actors,<text:s/>including<text:s/>in<text:s/>Ghana,<text:s/>to<text:s/>strengthen<text:s/>enabling<text:s/>conditions<text:s/>for<text:s/>urban<text:s/>climate<text:s/>finance.<text:s/>Overall,<text:s/>initial<text:s/>delivery<text:s/>provides<text:s/>a<text:s/>sound<text:s/>basis<text:s/>for<text:s/>further<text:s/>peer<text:s/>exchange<text:s/>and<text:s/>wider<text:s/>dissemination<text:s/>as<text:s/>Phase<text:s/>4<text:s/>advances.</text:span></text:p>
      <text:p text:style-name="P632"/>
      <text:p text:style-name="P633"><text:span text:style-name="T633_1">No<text:s/>changes<text:s/>were<text:s/>made<text:s/>to<text:s/>this<text:s/>output<text:s/>or<text:s/>its<text:s/>indicator<text:s/>during<text:s/>the<text:s/>past<text:s/></text:span><text:span text:style-name="T633_2">year</text:span><text:span text:style-name="T633_3"><text:s/>and<text:s/>no</text:span><text:span text:style-name="T633_4"><text:s/>changes<text:s/>are<text:s/>proposed<text:s/></text:span><text:span text:style-name="T633_5">as<text:s/>a<text:s/>result<text:s/>of</text:span><text:span text:style-name="T633_6"><text:s/>this<text:s/>review.<text:s/></text:span></text:p>
      <text:p text:style-name="P634"/>
      <table:table table:style-name="Table27">
        <table:table-column table:style-name="Column95"/>
        <table:table-column table:style-name="Column96"/>
        <table:table-column table:style-name="Column97"/>
        <table:table-column table:style-name="Column98"/>
        <table:table-column table:style-name="Column99"/>
        <table:table-row table:style-name="Row79">
          <table:table-cell table:style-name="Cell257">
            <text:p text:style-name="P635"><text:span text:style-name="T635_1">Output<text:s/>Title<text:s/></text:span></text:p>
          </table:table-cell>
          <table:table-cell table:style-name="Cell258" table:number-columns-spanned="4">
            <text:p text:style-name="P636"><text:span text:style-name="T636_1">Institutional<text:s/>Development</text:span></text:p>
          </table:table-cell>
          <table:covered-table-cell/>
          <table:covered-table-cell/>
          <table:covered-table-cell/>
        </table:table-row>
        <table:table-row table:style-name="Row80">
          <table:table-cell table:style-name="Cell259" table:number-columns-spanned="2">
            <text:p text:style-name="P637"><text:span text:style-name="T637_1">Output<text:s/>number:<text:s/></text:span></text:p>
          </table:table-cell>
          <table:covered-table-cell/>
          <table:table-cell table:style-name="Cell260">
            <text:p text:style-name="P638"><text:span text:style-name="T638_1">5</text:span></text:p>
          </table:table-cell>
          <table:table-cell table:style-name="Cell261">
            <text:p text:style-name="P639"><text:span text:style-name="T639_1">Output<text:s/>Score:<text:s/></text:span></text:p>
          </table:table-cell>
          <table:table-cell table:style-name="Cell262">
            <text:p text:style-name="P640"><text:span text:style-name="T640_1">A</text:span></text:p>
          </table:table-cell>
        </table:table-row>
        <table:table-row table:style-name="Row81">
          <table:table-cell table:style-name="Cell263" table:number-columns-spanned="2">
            <text:p text:style-name="P641"><text:span text:style-name="T641_1">Impact<text:s/>weighting<text:s/>(%):<text:s/></text:span></text:p>
          </table:table-cell>
          <table:covered-table-cell/>
          <table:table-cell table:style-name="Cell264">
            <text:p text:style-name="P642"><text:span text:style-name="T642_1">N/A</text:span></text:p>
          </table:table-cell>
          <table:table-cell table:style-name="Cell265">
            <text:p text:style-name="P643"><text:span text:style-name="T643_1">Weighting<text:s/>revised<text:s/>since<text:s/>last<text:s/>AR?<text:s/></text:span></text:p>
          </table:table-cell>
          <table:table-cell table:style-name="Cell266">
            <text:p text:style-name="P644"><text:span text:style-name="T644_1">N/A</text:span></text:p>
          </table:table-cell>
        </table:table-row>
      </table:table>
      <text:p text:style-name="P645"/>
      <table:table table:style-name="Table28">
        <table:table-column table:style-name="Column100"/>
        <table:table-column table:style-name="Column101"/>
        <table:table-column table:style-name="Column102"/>
        <table:table-row table:style-name="Row82">
          <table:table-cell table:style-name="Cell267">
            <text:p text:style-name="P646"><text:span text:style-name="T646_1">Indi</text:span><text:span text:style-name="T646_2">cator(s)</text:span></text:p>
          </table:table-cell>
          <table:table-cell table:style-name="Cell268">
            <text:p text:style-name="P647"><text:span text:style-name="T647_1">Milestone(s)<text:s/>for<text:s/>review</text:span></text:p>
          </table:table-cell>
          <table:table-cell table:style-name="Cell269">
            <text:p text:style-name="P648"><text:span text:style-name="T648_1">Progress</text:span></text:p>
          </table:table-cell>
        </table:table-row>
        <table:table-row table:style-name="Row83">
          <table:table-cell table:style-name="Cell270">
            <text:p text:style-name="P649"><text:span text:style-name="T649_1">Output<text:s/>Indicator<text:s/></text:span><text:span text:style-name="T649_2">5</text:span><text:span text:style-name="T649_3">.1:<text:s/></text:span><text:span text:style-name="T649_4">S</text:span><text:span text:style-name="T649_5">trategy<text:s/>or<text:s/>business<text:s/>plan<text:s/>for<text:s/>the<text:s/>long-term<text:s/>sustainability<text:s/>of<text:s/>CFF<text:s/>has<text:s/>been<text:s/>agreed<text:s/>upon<text:s/>with<text:s/>the<text:s/>Project<text:s/>Advisory<text:s/>Group<text:s/>(PAG).</text:span></text:p>
          </table:table-cell>
          <table:table-cell table:style-name="Cell271">
            <text:p text:style-name="P650"><text:span text:style-name="T650_1">Baseline:<text:s/></text:span><text:span text:style-name="T650_2">0<text:s/>strategies</text:span></text:p>
            <text:p text:style-name="P651"/>
            <text:p text:style-name="P652"><text:span text:style-name="T652_1">Final<text:s/>target<text:s/>(12/2027):</text:span><text:span text:style-name="T652_2"><text:s/></text:span><text:span text:style-name="T652_3">1<text:s/>strategy<text:s/>approved</text:span></text:p>
            <text:p text:style-name="P653"/>
            <text:p text:style-name="P654"><text:span text:style-name="T654_1">Achieved:<text:s/></text:span><text:span text:style-name="T654_2">0<text:s/>strategies</text:span></text:p>
          </table:table-cell>
          <table:table-cell table:style-name="Cell272">
            <text:p text:style-name="P655"><text:span text:style-name="T655_1">I</text:span><text:span text:style-name="T655_2">nitial<text:s/>discussions<text:s/>with<text:s/>the<text:s/>Project<text:s/>Advisory<text:s/>Group<text:s/>in<text:s/>2025<text:s/>have<text:s/>set<text:s/>the<text:s/>direction<text:s/>and<text:s/>timeline<text:s/>for<text:s/>development<text:s/>in<text:s/>2026.</text:span></text:p>
          </table:table-cell>
        </table:table-row>
        <table:table-row table:style-name="Row84">
          <table:table-cell table:style-name="Cell273">
            <text:p text:style-name="P656"><text:span text:style-name="T656_1">Output<text:s/>Indicator<text:s/></text:span><text:span text:style-name="T656_2">5</text:span><text:span text:style-name="T656_3">.2:<text:s/></text:span><text:span text:style-name="T656_4">A</text:span><text:span text:style-name="T656_5">dditional<text:s/>strategic<text:s/>partnerships<text:s/>were<text:s/>concluded<text:s/>with<text:s/>actors<text:s/>that<text:s/>are</text:span><text:span text:style-name="T656_6"><text:s/></text:span><text:span text:style-name="T656_7">of<text:s/>strategic<text:s/>importance<text:s/>for</text:span><text:span text:style-name="T656_8"><text:s/></text:span><text:span text:style-name="T656_9">improving<text:s/>cities’<text:s/>access<text:s/>to</text:span><text:span text:style-name="T656_10"><text:s/></text:span><text:span text:style-name="T656_11">finance.</text:span></text:p>
          </table:table-cell>
          <table:table-cell table:style-name="Cell274">
            <text:p text:style-name="P657"><text:span text:style-name="T657_1">Baseline:<text:s/></text:span><text:span text:style-name="T657_2">3<text:s/>partnerships</text:span></text:p>
            <text:p text:style-name="P658"/>
            <text:p text:style-name="P659"><text:span text:style-name="T659_1">Final<text:s/>target<text:s/>(12/2027):<text:s/></text:span><text:span text:style-name="T659_2">2</text:span><text:span text:style-name="T659_3"><text:s/>additional<text:s/></text:span><text:span text:style-name="T659_4">partnerships</text:span></text:p>
            <text:p text:style-name="P660"/>
            <text:p text:style-name="P661"><text:span text:style-name="T661_1">Achieved:<text:s/>0<text:s/></text:span><text:span text:style-name="T661_2">partnerships</text:span></text:p>
          </table:table-cell>
          <table:table-cell table:style-name="Cell275">
            <text:p text:style-name="P662"><text:span text:style-name="T662_1">In</text:span><text:span text:style-name="T662_2">itial<text:s/>engagement<text:s/>and<text:s/>scoping<text:s/>discussions<text:s/>with<text:s/></text:span><text:span text:style-name="T662_3">selected<text:s/>financial<text:s/>institutions<text:s/>and<text:s/>development<text:s/>finance<text:s/>partners</text:span><text:span text:style-name="T662_4"><text:s/>are<text:s/>laying<text:s/>the<text:s/>groundwork<text:s/>for<text:s/>future<text:s/>partnerships.</text:span></text:p>
          </table:table-cell>
        </table:table-row>
      </table:table>
      <text:p text:style-name="P663"/>
      <text:p text:style-name="P664"><text:span text:style-name="T664_1">Progress<text:s/>against<text:s/>Output<text:s/>5<text:s/>is<text:s/>in<text:s/>line<text:s/>with<text:s/>expectations<text:s/>for<text:s/>the<text:s/>first<text:s/>year<text:s/>of<text:s/>Phase<text:s/>4</text:span><text:span text:style-name="T664_2">,<text:s/>achieving<text:s/>a<text:s/>score<text:s/>of<text:s/>A</text:span><text:span text:style-name="T664_3">.<text:s/>In<text:s/>2025,<text:s/>CFF<text:s/>initiated<text:s/>development<text:s/>of<text:s/>a<text:s/>long-term<text:s/>sustainability<text:s/>strategy<text:s/>and<text:s/>business<text:s/>plan,<text:s/>including<text:s/>early<text:s/>discussion<text:s/>with<text:s/>the<text:s/>Project<text:s/>Advisory<text:s/>Group<text:s/>on<text:s/>objectives<text:s/>and<text:s/>a<text:s/>timetable<text:s/>for<text:s/>further<text:s/>work<text:s/>in<text:s/>2026.<text:s/>CFF<text:s/>also<text:s/>began<text:s/>exploring<text:s/>new<text:s/>strategic<text:s/>partnerships<text:s/>with<text:s/>financial<text:s/>institutions<text:s/>to<text:s/>strengthen<text:s/>cities’<text:s/>access<text:s/>to<text:s/>finance<text:s/>and<text:s/>support<text:s/>future<text:s/>project<text:s/>preparation<text:s/>and<text:s/>financing.</text:span></text:p>
      <text:p text:style-name="P665"/>
      <text:p text:style-name="P666"><text:span text:style-name="T666_1">No<text:s/>strategy<text:s/>or<text:s/>business<text:s/>plan<text:s/>had<text:s/>yet<text:s/>been<text:s/>agreed<text:s/>under<text:s/>Output<text:s/>Indicator<text:s/>5.1,<text:s/>and<text:s/>no<text:s/>new<text:s/>strategic<text:s/>partnerships<text:s/>had<text:s/>yet<text:s/>been<text:s/>formally<text:s/>concluded<text:s/>under<text:s/>Output<text:s/>Indicator<text:s/>5.2.<text:s/>However,<text:s/>preparatory<text:s/>work<text:s/>advanced<text:s/>through<text:s/>substantive<text:s/>engagement<text:s/>and<text:s/>scoping<text:s/>discussions,<text:s/>including<text:s/>potential<text:s/>collaboration<text:s/>with<text:s/></text:span><text:span text:style-name="T666_2">selected<text:s/>financing<text:s/>institutions<text:s/>and<text:s/>development<text:s/>finance<text:s/>partners</text:span><text:span text:style-name="T666_3">.<text:s/>Overall,<text:s/>the<text:s/>groundwork<text:s/>laid<text:s/>in<text:s/>2025<text:s/>provides<text:s/>a<text:s/>sound<text:s/>basis<text:s/>for<text:s/>formalising<text:s/>CFF’s<text:s/>long-term<text:s/>institutional<text:s/>development<text:s/>in<text:s/>the<text:s/>next<text:s/>review<text:s/>period.</text:span></text:p>
      <text:p text:style-name="P667"/>
      <text:p text:style-name="P668"><text:span text:style-name="T668_1">No<text:s/>changes<text:s/>were<text:s/>made<text:s/>to<text:s/>this<text:s/>output<text:s/>or<text:s/>its<text:s/>indicator<text:s/>during<text:s/>the<text:s/>past<text:s/></text:span><text:span text:style-name="T668_2">year</text:span><text:span text:style-name="T668_3"><text:s/>and<text:s/>no</text:span><text:span text:style-name="T668_4"><text:s/>changes<text:s/>are<text:s/>proposed<text:s/></text:span><text:span text:style-name="T668_5">as<text:s/>a<text:s/>result<text:s/>of</text:span><text:span text:style-name="T668_6"><text:s/>this<text:s/>review.<text:s/></text:span></text:p>
      <text:p text:style-name="P669"/>
      <text:p text:style-name="P670"><text:span text:style-name="T670_1">Learnings<text:s/>from</text:span><text:span text:style-name="T670_2"><text:s/>CFF</text:span><text:span text:style-name="T670_3"><text:s/>Phase<text:s/>3</text:span></text:p>
      <text:p text:style-name="P671"><text:span text:style-name="T671_1">As<text:s/>this<text:s/>is<text:s/>the<text:s/>first<text:s/>Annual<text:s/>Review<text:s/>of<text:s/>CFF<text:s/>Phase<text:s/>4,<text:s/>there<text:s/>are<text:s/>no<text:s/>directly<text:s/>comparable<text:s/>recommendations<text:s/>from<text:s/>earlier<text:s/>reviews<text:s/>of<text:s/>this<text:s/>phase.<text:s/>Relevant<text:s/>lessons<text:s/>are<text:s/>therefore<text:s/>drawn<text:s/>from<text:s/>CFF<text:s/>Phase<text:s/>3<text:s/>evidence,<text:s/>including<text:s/>the</text:span><text:span text:style-name="T671_2"><text:s/>independent<text:s/>evaluation<text:s/>on<text:s/>CFF<text:s/>Phase<text:s/>3,<text:s/>commissioned<text:s/>by<text:s/>GIZ</text:span><text:span text:style-name="T671_3">.<text:s/></text:span></text:p>
      <text:p text:style-name="P672"/>
      <text:p text:style-name="P673"><text:span text:style-name="T673_1">Phase<text:s/>3<text:s/>showed<text:s/>that<text:s/>strong<text:s/>technical<text:s/>preparation<text:s/>can<text:s/>lead<text:s/>to<text:s/>projects<text:s/>linking<text:s/>to<text:s/>finance<text:s/>and<text:s/>wider<text:s/>replication,<text:s/>but<text:s/>that<text:s/>progress<text:s/>depends<text:s/>on<text:s/>early<text:s/>and<text:s/>continuous<text:s/>financial<text:s/>engagement,<text:s/>strong<text:s/>city<text:s/>ownership,<text:s/>and<text:s/>institutional<text:s/>capacity<text:s/>that<text:s/>extends<text:s/>beyond<text:s/>individual<text:s/>projects.<text:s/>CFF<text:s/>support<text:s/>contributed<text:s/>not<text:s/>only<text:s/>to<text:s/>project<text:s/>development<text:s/>but<text:s/>also<text:s/>to<text:s/>replication,<text:s/>upscaling<text:s/>and<text:s/>improved<text:s/>enabling<text:s/>frameworks.<text:s/></text:span></text:p>
      <text:p text:style-name="P674"/>
      <text:p text:style-name="P675"><text:span text:style-name="T675_1">Phase<text:s/>3<text:s/>also<text:s/>demonstrated<text:s/>the<text:s/>value<text:s/>of<text:s/>embedding<text:s/>equity<text:s/>and<text:s/>inclusion<text:s/>in<text:s/>project<text:s/>design,<text:s/>with<text:s/>recommendations<text:s/>incorporated<text:s/>in<text:s/>14<text:s/>projects,<text:s/>and<text:s/>highlighted<text:s/>the<text:s/>importance<text:s/>of<text:s/>adaptation<text:s/>finance,<text:s/>including<text:s/>through<text:s/>projects<text:s/>in<text:s/>Brazil,<text:s/>Colombia<text:s/>and<text:s/>South<text:s/>Africa.<text:s/>These<text:s/>lessons<text:s/>are<text:s/>reflected<text:s/>in<text:s/>Phase<text:s/>4<text:s/>through<text:s/>earlier<text:s/>financial<text:s/>mapping<text:s/>and<text:s/>market<text:s/>sounding,<text:s/>stronger<text:s/>national<text:s/>engagement,<text:s/>greater<text:s/>emphasis<text:s/>on<text:s/>inclusive<text:s/>climate<text:s/>action,<text:s/>and<text:s/>a<text:s/>broader<text:s/>focus<text:s/>on<text:s/>resilience<text:s/>and<text:s/>secondary<text:s/>cities.</text:span></text:p>
      <text:p text:style-name="P676"/>
      <text:p text:style-name="P677"><text:span text:style-name="T677_1">The<text:s/>priority<text:s/>for<text:s/>the<text:s/>year<text:s/>ahead<text:s/>is<text:s/>to<text:s/>convert<text:s/>these<text:s/>design<text:s/>improvements<text:s/>into<text:s/>measurable<text:s/>delivery.<text:s/></text:span><text:span text:style-name="T677_2">In<text:s/>particular,<text:s/>CFF</text:span><text:span text:style-name="T677_3"><text:s/>should<text:s/>prioritise:<text:s/></text:span></text:p>
      <text:list text:style-name="LS20" xml:id="list13">
        <text:list-item>
          <text:p text:style-name="P678"><text:span text:style-name="T678_1">advancing<text:s/>the<text:s/>new<text:s/>and<text:s/>transition<text:s/>projects<text:s/>through<text:s/>feasibility<text:s/>work<text:s/>towards<text:s/>financial<text:s/>readiness;<text:s/></text:span></text:p>
        </text:list-item>
        <text:list-item>
          <text:p text:style-name="P679"><text:span text:style-name="T679_1">implementing<text:s/>learning<text:s/>and<text:s/>training<text:s/>plans<text:s/>so<text:s/>that<text:s/>Output<text:s/>2<text:s/>begins<text:s/>to<text:s/>generate<text:s/>results;<text:s/></text:span></text:p>
        </text:list-item>
        <text:list-item>
          <text:p text:style-name="P680"><text:span text:style-name="T680_1">integrating<text:s/>Equity<text:s/>and<text:s/>Inclusion<text:s/>recommendations<text:s/>systematically<text:s/>into<text:s/>project<text:s/>design;<text:s/>and<text:s/></text:span></text:p>
        </text:list-item>
        <text:list-item>
          <text:p text:style-name="P681"><text:span text:style-name="T681_1">deepening<text:s/>structured<text:s/>engagement<text:s/>with<text:s/>financiers,<text:s/>national<text:s/>stakeholders<text:s/>and<text:s/>strategic<text:s/>partners<text:s/>to<text:s/>strengthen<text:s/>both<text:s/>project-level<text:s/>finance<text:s/>pathways<text:s/>and<text:s/>wider<text:s/>enabling<text:s/>conditions.</text:span></text:p>
        </text:list-item>
      </text:list>
      <text:h text:style-name="P682" text:outline-level="2"><text:span text:style-name="T682_1">D:<text:s/>VALUE<text:s/>FOR<text:s/>MONEY</text:span></text:h>
      <text:p text:style-name="P683"/>
      <text:p text:style-name="P684"><text:span text:style-name="T684_1">Key<text:s/>cost<text:s/>drivers<text:s/>and<text:s/>performance<text:s/></text:span></text:p>
      <text:p text:style-name="P685"><text:span text:style-name="T685_1">UCAP<text:s/>continues<text:s/>to<text:s/>represent<text:s/>strong<text:s/>value<text:s/>for<text:s/>money.<text:s/>Performance<text:s/>in<text:s/>this<text:s/>review<text:s/>period<text:s/>remained<text:s/>consistent<text:s/>with<text:s/>the<text:s/>business<text:s/>case<text:s/>proposition,<text:s/>supported<text:s/>by<text:s/>strong<text:s/></text:span><text:span text:style-name="T685_2">output<text:s/>delivery</text:span><text:span text:style-name="T685_3">,<text:s/>broadly<text:s/>timely<text:s/>and<text:s/>budget-conscious<text:s/>implementation,<text:s/>and<text:s/>a<text:s/>stronger<text:s/>evidence<text:s/>base<text:s/>showing<text:s/>that<text:s/>technical<text:s/>assistance<text:s/>is<text:s/>translating<text:s/>into<text:s/>practical<text:s/>city-level<text:s/>results.</text:span></text:p>
      <text:p text:style-name="P686"/>
      <text:p text:style-name="P687"><text:span text:style-name="T687_1">Economy</text:span><text:span text:style-name="T687_2"><text:s/></text:span></text:p>
      <text:p text:style-name="P688"><text:span text:style-name="T688_1">Key<text:s/>cost<text:s/>drivers<text:s/>remain<text:s/>staffing,<text:s/>consultancy<text:s/>inputs<text:s/>and<text:s/>travel.<text:s/>These<text:s/>were<text:s/>managed<text:s/>proportionately<text:s/></text:span><text:span text:style-name="T688_2">through<text:s/>the<text:s/>use<text:s/>of</text:span><text:span text:style-name="T688_3"><text:s/>in-country<text:s/>and<text:s/>regional<text:s/>staff,<text:s/>local<text:s/>providers<text:s/>and<text:s/>selective<text:s/>travel,<text:s/>helping<text:s/>to<text:s/>contain<text:s/>costs<text:s/>while<text:s/>maintaining<text:s/>delivery<text:s/>quality<text:s/>and<text:s/>local<text:s/>relevance</text:span><text:span text:style-name="T688_4">.<text:s/>This<text:s/>supports<text:s/>a<text:s/>positive<text:s/>economy<text:s/>assessment,<text:s/>as<text:s/>the<text:s/></text:span><text:span text:style-name="T688_5">programme</text:span><text:span text:style-name="T688_6"><text:s/>used<text:s/>cost-conscious<text:s/>delivery<text:s/>models<text:s/>without<text:s/>compromising<text:s/>technical<text:s/>quality<text:s/>or<text:s/>local<text:s/>ownership.</text:span></text:p>
      <text:p text:style-name="P689"/>
      <text:p text:style-name="P690"><text:span text:style-name="T690_1">Efficiency</text:span><text:span text:style-name="T690_2"> <text:s/></text:span></text:p>
      <text:p text:style-name="P691"><text:span text:style-name="T691_1">Programme<text:s/>efficiency<text:s/>remains<text:s/>good.<text:s/>Both<text:s/>CAI<text:s/>and<text:s/>CFF<text:s/>have<text:s/>continued<text:s/>to<text:s/>translate<text:s/>resources<text:s/>into<text:s/>outputs<text:s/>effectively,<text:s/>and<text:s/>the<text:s/></text:span><text:span text:style-name="T691_2">previous<text:s/></text:span><text:span text:style-name="T691_3">annual<text:s/>review<text:s/>gave<text:s/>UCAP<text:s/>an<text:s/>overall<text:s/>score<text:s/>of<text:s/>A+.<text:s/>The<text:s/>independent<text:s/>CAI<text:s/>evaluation<text:s/></text:span><text:span text:style-name="T691_4">will<text:s/></text:span><text:span text:style-name="T691_5">be<text:s/>including</text:span><text:span text:style-name="T691_6"><text:s/>an<text:s/>assessment<text:s/>of<text:s/>whether<text:s/></text:span><text:span text:style-name="T691_7">implementation<text:s/>was<text:s/>delivered<text:s/>to<text:s/>time<text:s/>and<text:s/>budget.<text:s/>The<text:s/>combination<text:s/>of<text:s/>embedded<text:s/>advisers,<text:s/>regional<text:s/>management<text:s/>and<text:s/>local<text:s/>consultancy<text:s/>support<text:s/>has<text:s/>strengthened<text:s/>flexibility<text:s/>and<text:s/>allowed<text:s/>the<text:s/></text:span><text:span text:style-name="T691_8">programme</text:span><text:span text:style-name="T691_9"><text:s/>to<text:s/>keep<text:s/>progressing<text:s/>as<text:s/>circumstances<text:s/>change.</text:span></text:p>
      <text:p text:style-name="P692"><text:span text:style-name="T692_1"><text:s/></text:span></text:p>
      <text:p text:style-name="P693"><text:span text:style-name="T693_1">Effectiveness</text:span><text:span text:style-name="T693_2"><text:s/></text:span></text:p>
      <text:p text:style-name="P694"><text:span text:style-name="T694_1">The<text:s/>evidence<text:s/>base<text:s/>for<text:s/>effectiveness<text:s/>is<text:s/>now<text:s/>stronger<text:s/>than<text:s/>it<text:s/>was<text:s/>at<text:s/>the<text:s/>business<text:s/>case<text:s/>stage.<text:s/>Across<text:s/>fifteen<text:s/>cities,<text:s/>CAI<text:s/>is<text:s/>contributing<text:s/>to<text:s/>concrete<text:s/>policy,<text:s/>institutional<text:s/>and<text:s/>pilot<text:s/>achievements,<text:s/>while<text:s/>CFF<text:s/>continues<text:s/>to<text:s/>help<text:s/>cities<text:s/>develop<text:s/>climate<text:s/>infrastructure<text:s/>proposals<text:s/>and<text:s/>improve<text:s/>their<text:s/>route<text:s/>to<text:s/>finance.<text:s/>This<text:s/>indicates<text:s/>that<text:s/>the<text:s/></text:span><text:span text:style-name="T694_2">programme</text:span><text:span text:style-name="T694_3"><text:s/>is<text:s/>doing<text:s/>more<text:s/>than<text:s/>delivering<text:s/>activities;<text:s/>it<text:s/>is<text:s/>helping<text:s/>create<text:s/>the<text:s/>conditions<text:s/>for<text:s/>durable<text:s/>city-level<text:s/>climate<text:s/>action.</text:span></text:p>
      <text:p text:style-name="P695"><text:span text:style-name="T695_1"><text:s/></text:span></text:p>
      <text:p text:style-name="P696"><text:span text:style-name="T696_1">Equity</text:span><text:span text:style-name="T696_2"><text:s/></text:span></text:p>
      <text:p text:style-name="P697"><text:span text:style-name="T697_1">Equity<text:s/>and<text:s/>inclusion<text:s/>have<text:s/>remained<text:s/>integral<text:s/>to<text:s/>both<text:s/></text:span><text:span text:style-name="T697_2">programme</text:span><text:span text:style-name="T697_3"><text:s/>components.<text:s/>In<text:s/>CAI,<text:s/>this<text:s/>has<text:s/>included<text:s/>approaches<text:s/>to<text:s/>inclusive<text:s/>climate<text:s/>action<text:s/>that<text:s/>have<text:s/>broadened<text:s/>participation<text:s/>and<text:s/>supported<text:s/>social<text:s/>co-benefits<text:s/>for<text:s/>groups<text:s/>such<text:s/>as<text:s/>women,<text:s/>vulnerable<text:s/>communities<text:s/>and<text:s/>informal<text:s/>workers.<text:s/>In<text:s/>CFF,<text:s/>equity<text:s/>and<text:s/>inclusion<text:s/>considerations<text:s/>have<text:s/>been<text:s/>built<text:s/>into<text:s/>project<text:s/>preparation<text:s/>and<text:s/>design<text:s/>processes.<text:s/>This<text:s/>improves<text:s/></text:span><text:span text:style-name="T697_4">VfM</text:span><text:span text:style-name="T697_5"><text:s/>by<text:s/>helping<text:s/>ensure<text:s/>that<text:s/>benefits<text:s/>are<text:s/>shared<text:s/>more<text:s/>fairly,<text:s/>and<text:s/>that<text:s/>supported<text:s/>interventions<text:s/>are<text:s/>more<text:s/>credible,<text:s/>better<text:s/>owned<text:s/>locally<text:s/>and<text:s/>more<text:s/>likely<text:s/>to<text:s/>last.</text:span></text:p>
      <text:p text:style-name="P698"><text:span text:style-name="T698_1"><text:s/></text:span></text:p>
      <text:p text:style-name="P699"><text:span text:style-name="T699_1">Cost-effectiveness</text:span></text:p>
      <text:p text:style-name="P700"><text:span text:style-name="T700_1">Cost-effectiveness<text:s/>continues<text:s/>to<text:s/>look<text:s/>strong<text:s/>and<text:s/>may<text:s/>be<text:s/>better<text:s/>than<text:s/></text:span><text:bookmark-start text:name="_Int_6PrZW42E"/><text:span text:style-name="T700_2">originally</text:span><text:bookmark-end text:name="_Int_6PrZW42E"/><text:span text:style-name="T700_3"><text:s/>forecast.<text:s/>The<text:s/>CAI<text:s/></text:span><text:span text:style-name="T700_4">evidence<text:s/>suggests<text:s/>good<text:s/></text:span><text:span text:style-name="T700_5">strong<text:s/></text:span><text:span text:style-name="T700_6">value<text:s/>for<text:s/>money</text:span><text:span text:style-name="T700_7">,<text:s/>estimating<text:s/></text:span><text:span text:style-name="T700_8">that<text:s/>the<text:s/>value<text:s/>of<text:s/>emissions<text:s/>reductions<text:s/>already<text:s/>achieved<text:s/>is<text:s/>around<text:s/>nine<text:s/>times<text:s/></text:span><text:span text:style-name="T700_9">programme</text:span><text:span text:style-name="T700_10"><text:s/>cost,<text:s/>with<text:s/>scope<text:s/>for<text:s/>far<text:s/>greater<text:s/>returns<text:s/>if<text:s/>delivery<text:s/>is<text:s/>sustained<text:s/>and<text:s/>expanded.<text:s/>Although<text:s/>those<text:s/>future<text:s/>gains<text:s/>depend<text:s/>on<text:s/>continued<text:s/>implementation<text:s/>and<text:s/>financing,<text:s/>current<text:s/>evidence<text:s/>suggests<text:s/>that<text:s/>UCAP<text:s/>is<text:s/>securing<text:s/>substantial<text:s/>value<text:s/>from<text:s/>relatively<text:s/>limited<text:s/>technical<text:s/>assistance<text:s/>and<text:s/>that<text:s/>further<text:s/>support<text:s/></text:span><text:span text:style-name="T700_11">c</text:span><text:span text:style-name="T700_12">ould<text:s/>help<text:s/>preserve<text:s/>and<text:s/>build<text:s/>on<text:s/>that<text:s/>investment.</text:span></text:p>
      <text:p text:style-name="P701"/>
      <text:p text:style-name="P702"><text:span text:style-name="T702_1">Assessment<text:s/>of<text:s/>whether<text:s/>the<text:s/></text:span><text:span text:style-name="T702_2">programme</text:span><text:span text:style-name="T702_3"><text:s/>continues<text:s/>to<text:s/>represent<text:s/>value<text:s/>for<text:s/>money</text:span></text:p>
      <text:p text:style-name="P703"><text:span text:style-name="T703_1">On<text:s/>balance,<text:s/>UCAP<text:s/>continues<text:s/>to<text:s/>represent<text:s/>strong<text:s/>value<text:s/>for<text:s/>money<text:s/>and<text:s/>there<text:s/>is<text:s/>sufficient<text:s/>evidence<text:s/>to<text:s/>support<text:s/>continuation.<text:s/>CAI<text:s/>provides<text:s/>mature<text:s/>evidence<text:s/>of<text:s/>economy,<text:s/>efficiency,<text:s/>effectiveness,<text:s/>equity<text:s/>and<text:s/>cost-effectiveness,<text:s/>including<text:s/>projected<text:s/>emissions<text:s/>reductions<text:s/>of<text:s/>around<text:s/>9.3<text:s/>million<text:s/>tonnes<text:s/>CO2e<text:s/>per<text:s/>year<text:s/>when<text:s/>supported<text:s/>actions<text:s/>are<text:s/>fully<text:s/>implemented.<text:s/>CFF<text:s/>is<text:s/>at<text:s/>an<text:s/>earlier<text:s/>stage,<text:s/>but<text:s/>its<text:s/>focus<text:s/>on<text:s/>project<text:s/>preparation,<text:s/>early<text:s/>market<text:s/>engagement<text:s/>and<text:s/>inclusive<text:s/>design<text:s/>provides<text:s/>a<text:s/>credible<text:s/>basis<text:s/>for<text:s/>future<text:s/>value<text:s/>for<text:s/>money<text:s/>as<text:s/>projects<text:s/>progress<text:s/>towards<text:s/>financial<text:s/>readiness.</text:span></text:p>
      <text:p text:style-name="P704"/>
      <text:p text:style-name="P705"><text:span text:style-name="T705_1">E</text:span><text:span text:style-name="T705_2">:<text:s/>RISK</text:span></text:p>
      <text:p text:style-name="P706"/>
      <text:p text:style-name="P707"><text:span text:style-name="T707_1">Overview<text:s/>of<text:s/></text:span><text:span text:style-name="T707_2">risk<text:s/>management</text:span></text:p>
      <text:p text:style-name="P708"><text:span text:style-name="T708_1">UCAP<text:s/>remains<text:s/>rated<text:s/></text:span><text:span text:style-name="T708_2">Moderate</text:span><text:span text:style-name="T708_3"><text:s/>overall,<text:s/>consistent<text:s/>with<text:s/>the<text:s/>FCDO<text:s/>Programme<text:s/>Operating<text:s/>Framework<text:s/>risk<text:s/>matrix.<text:s/>Risk<text:s/>exposure<text:s/>during<text:s/>the<text:s/>review<text:s/>period<text:s/>was<text:s/>driven<text:s/>primarily<text:s/>by<text:s/>funding<text:s/>uncertainty,<text:s/>wider<text:s/>market<text:s/>and<text:s/>economic<text:s/>conditions<text:s/>affecting<text:s/>access<text:s/>to<text:s/>climate<text:s/>finance,<text:s/>political<text:s/>transitions<text:s/>in<text:s/>partner<text:s/>cities,<text:s/>and<text:s/>the<text:s/>challenge<text:s/>of<text:s/>embedding<text:s/>technical<text:s/>support<text:s/>within<text:s/>partner<text:s/>institutions.<text:s/>Residual<text:s/>risks<text:s/>also<text:s/></text:span><text:span text:style-name="T708_4">relate<text:s/>to<text:s/>delivery<text:s/>capacity,<text:s/>institutional<text:s/>continuity,<text:s/>data<text:s/>reliability,<text:s/>and<text:s/>fraud,<text:s/>bribery,<text:s/>corruption<text:s/>and<text:s/>procurement<text:s/>risks<text:s/>within<text:s/>delivery<text:s/>chains.</text:span></text:p>
      <text:p text:style-name="P709"/>
      <text:p text:style-name="P710"><text:span text:style-name="T710_1">The<text:s/>programme<text:s/>remained<text:s/>within<text:s/>risk<text:s/>appetite<text:s/></text:span><text:span text:style-name="T710_2">due</text:span><text:span text:style-name="T710_3"><text:s/>to</text:span><text:span text:style-name="T710_4"><text:s/></text:span><text:span text:style-name="T710_5">active<text:s/>mitigation</text:span><text:span text:style-name="T710_6"><text:s/>measures<text:s/></text:span><text:span text:style-name="T710_7">taken<text:s/></text:span><text:span text:style-name="T710_8">throughout<text:s/></text:span><text:span text:style-name="T710_9">delivery</text:span><text:span text:style-name="T710_10">.<text:s/></text:span><text:span text:style-name="T710_11">Risk<text:s/>management<text:s/>focused<text:s/>on<text:s/>scenario<text:s/>planning,<text:s/>adaptive<text:s/>delivery,<text:s/>regular<text:s/>review<text:s/>of<text:s/>the<text:s/>risk<text:s/>register,<text:s/>close<text:s/>engagement<text:s/>with<text:s/>delivery<text:s/>partners,<text:s/>and<text:s/>strengthened<text:s/>financial<text:s/>and<text:s/>implementation<text:s/>planning.<text:s/>These<text:s/>measures<text:s/>helped<text:s/>the<text:s/>programme<text:s/>respond<text:s/>to<text:s/>contextual<text:s/>and<text:s/>political<text:s/>uncertainty<text:s/>while<text:s/>maintaining<text:s/>progress<text:s/>against<text:s/>core<text:s/>objectives.</text:span></text:p>
      <text:p text:style-name="P711"/>
      <text:p text:style-name="P712"><text:span text:style-name="T712_1">Climate<text:s/>and<text:s/>environment<text:s/>risks<text:s/>remain<text:s/>central<text:s/>to<text:s/>UCAP’s<text:s/>design<text:s/>and<text:s/>delivery.<text:s/>The<text:s/>principal<text:s/>climate-related<text:s/>risk<text:s/>is<text:s/>that<text:s/>market,<text:s/>political<text:s/>or<text:s/>operational<text:s/>constraints<text:s/>delay<text:s/>implementation<text:s/>or<text:s/>reduce<text:s/>the<text:s/>scale<text:s/>of<text:s/>climate<text:s/>impact.<text:s/>Mitigation<text:s/>continues<text:s/>through<text:s/>careful<text:s/>partner<text:s/>and<text:s/>project<text:s/>selection,<text:s/>technical<text:s/>appraisal,<text:s/>partner<text:s/>oversight<text:s/>and<text:s/>ongoing<text:s/>review<text:s/>of<text:s/>whether<text:s/>supported<text:s/>activities<text:s/>remain<text:s/>aligned<text:s/>with<text:s/>low-carbon,<text:s/>climate-resilient<text:s/>urban<text:s/>development.</text:span></text:p>
      <text:p text:style-name="P713"/>
      <text:p text:style-name="P714"><text:span text:style-name="T714_1">No<text:s/>material<text:s/>deterioration<text:s/>was<text:s/>identified<text:s/>in<text:s/>equality,<text:s/>inclusion<text:s/>or<text:s/>safeguarding<text:s/>risk<text:s/>during<text:s/>the<text:s/>review<text:s/>period.<text:s/>These<text:s/>areas<text:s/>will<text:s/>continue<text:s/>to<text:s/>be<text:s/>monitored<text:s/>through<text:s/>partner<text:s/>engagement,<text:s/>annual<text:s/>reviews<text:s/>and<text:s/>business<text:s/>case<text:s/>assurance<text:s/>processes,<text:s/>including<text:s/>Public<text:s/>Sector<text:s/>Equality<text:s/>Duty<text:s/>considerations.<text:s/>Fiduciary,<text:s/>fraud,<text:s/>bribery,<text:s/>corruption<text:s/>and<text:s/>procurement<text:s/>risks<text:s/>remain<text:s/>assessed<text:s/>as<text:s/>minor,<text:s/>reflecting<text:s/>delivery<text:s/>through<text:s/>established<text:s/>partners<text:s/>with<text:s/>robust<text:s/>controls,<text:s/>but<text:s/>continued<text:s/>due<text:s/>diligence<text:s/>and<text:s/>risk<text:s/>register<text:s/>updates<text:s/>remain<text:s/>important<text:s/>assurance<text:s/>measures.</text:span></text:p>
      <text:p text:style-name="P715"/>
      <text:p text:style-name="P716"><text:span text:style-name="T716_1">Priorities<text:s/>for<text:s/>the<text:s/>year<text:s/>ahead<text:s/>are<text:s/>to<text:s/>maintain<text:s/>close<text:s/>oversight<text:s/>of<text:s/>higher-rated<text:s/>risks,<text:s/>update<text:s/>mitigation<text:s/>measures<text:s/>in<text:s/>response<text:s/>to<text:s/>funding,<text:s/>market<text:s/>or<text:s/>political<text:s/>changes,<text:s/>keep<text:s/>climate,<text:s/>equality<text:s/>and<text:s/>safeguarding<text:s/>risks<text:s/>under<text:s/>review,<text:s/>and<text:s/>ensure<text:s/>due<text:s/>diligence<text:s/>assessments<text:s/>and<text:s/>risk<text:s/>register<text:s/>entries<text:s/>remain<text:s/>current,<text:s/>proportionate<text:s/>and<text:s/>aligned<text:s/>with<text:s/>programme<text:s/>objectives.</text:span></text:p>
      <text:p text:style-name="P717"/>
      <text:p text:style-name="P718"><text:span text:style-name="T718_1">F</text:span><text:span text:style-name="T718_2">:<text:s/></text:span><text:span text:style-name="T718_3">PROGRAMME<text:s/>MANAGEMENT:<text:s/></text:span><text:bookmark-start text:name="_Hlk21353049"/><text:span text:style-name="T718_4">DELIVERY,<text:s/>COMMERCIAL<text:s/>&amp;<text:s/>FINANCIAL<text:s/>PERFORMANCE</text:span><text:bookmark-end text:name="_Hlk21353049"/></text:p>
      <text:p text:style-name="P719"/>
      <text:p text:style-name="P720"><text:span text:style-name="T720_1">Partner<text:s/>performance</text:span><text:span text:style-name="T720_2"><text:line-break/>Partner<text:s/>performance<text:s/>remained<text:s/>strong<text:s/>in<text:s/>2025.<text:s/>The<text:s/>decentralised<text:s/>regional<text:s/>structure,<text:s/>embedded<text:s/>city<text:s/>advisers<text:s/>and<text:s/>use<text:s/>of<text:s/>local<text:s/>consultants<text:s/>helped<text:s/>generate<text:s/>locally<text:s/>relevant<text:s/>outputs,<text:s/>manage<text:s/>political<text:s/>and<text:s/>bureaucratic<text:s/>barriers,<text:s/>and<text:s/>support<text:s/>value<text:s/>for<text:s/>money.<text:s/>Managing<text:s/>multiple<text:s/>small<text:s/>contracts<text:s/>increased<text:s/>administrative<text:s/>burden,<text:s/>but<text:s/>this<text:s/>was<text:s/>appropriately<text:s/>managed<text:s/>through<text:s/>partner<text:s/>oversight<text:s/>and<text:s/>regular<text:s/>reporting.<text:s/>FCDO<text:s/>and<text:s/>UK<text:s/>Embassies<text:s/>also<text:s/>played<text:s/>an<text:s/>active<text:s/>and<text:s/>constructive<text:s/>role,<text:s/>supporting<text:s/>political<text:s/>engagement,<text:s/>participating<text:s/>in<text:s/>field<text:s/>visits<text:s/>and<text:s/>events,<text:s/>and<text:s/>helping<text:s/>sustain<text:s/>momentum<text:s/>with<text:s/>city<text:s/>leaders<text:s/>and<text:s/>officials.</text:span></text:p>
      <text:p text:style-name="P721"/>
      <text:p text:style-name="P722"><text:span text:style-name="T722_1">Programme<text:s/>management</text:span><text:span text:style-name="T722_2"><text:line-break/>FCDO<text:s/>programme<text:s/>management<text:s/>remained<text:s/>effective<text:s/>and<text:s/>proportionate.<text:s/>Regular<text:s/>engagement<text:s/>with<text:s/>partners<text:s/>on<text:s/>progress,<text:s/>risks,<text:s/>delivery<text:s/>challenges<text:s/>and<text:s/>forward<text:s/>planning<text:s/>enabled<text:s/>timely<text:s/>oversight<text:s/>and<text:s/>course<text:s/>correction.<text:s/>Management<text:s/>focus<text:s/>in<text:s/>the<text:s/>final<text:s/>phase<text:s/>was<text:s/>on<text:s/>sustaining<text:s/>delivery,<text:s/>supporting<text:s/>orderly<text:s/>handover<text:s/>of<text:s/>CAI<text:s/>deliverables,<text:s/>and<text:s/>overseeing<text:s/>the<text:s/>independent<text:s/>CAI<text:s/>evaluation<text:s/>contract<text:s/>with<text:s/>Tropical<text:s/>Health.<text:s/>Overall,<text:s/>programme<text:s/>and<text:s/>supplier<text:s/>management<text:s/>provided<text:s/>appropriate<text:s/>assurance<text:s/>on<text:s/>delivery<text:s/>quality<text:s/>and<text:s/>close-out.</text:span></text:p>
      <text:p text:style-name="P723"/>
      <text:p text:style-name="P724"><text:span text:style-name="T724_1">Commercial<text:s/>management</text:span><text:span text:style-name="T724_2"><text:line-break/></text:span><text:span text:style-name="T724_3">Commercial<text:s/>arrangements<text:s/>were<text:s/>managed<text:s/>effectively,<text:s/>with<text:s/>appropriate<text:s/>amendments<text:s/>and<text:s/>reporting<text:s/>processes<text:s/>completed<text:s/>during<text:s/>the<text:s/>year.</text:span><text:span text:style-name="T724_4"><text:s/></text:span><text:span text:style-name="T724_5">Quarterly</text:span><text:span text:style-name="T724_6"><text:s/>narrative<text:s/>and<text:s/>financial<text:s/>reports<text:s/>were<text:s/>submitted<text:s/>on<text:s/>time,<text:s/>and<text:s/>annual<text:s/>external<text:s/>audits<text:s/>and<text:s/>reasonable<text:s/>assurance<text:s/>reporting<text:s/>confirmed<text:s/>compliance<text:s/>with<text:s/>the<text:s/>grant<text:s/>agreement.</text:span></text:p>
      <text:p text:style-name="P725"/>
      <text:p text:style-name="P726"><text:span text:style-name="T726_1">As<text:s/>of<text:s/>31<text:s/>December<text:s/>2025</text:span><text:span text:style-name="T726_2">,</text:span><text:span text:style-name="T726_3"><text:s/></text:span><text:span text:style-name="T726_4">the<text:s/>external<text:s/>evaluation<text:s/>supplier</text:span><text:span text:style-name="T726_5"><text:s/></text:span><text:span text:style-name="T726_6">has<text:s/></text:span><text:span text:style-name="T726_7">performed<text:s/>well<text:s/>against<text:s/>agreed<text:s/>KPIs.<text:s/>Deliverables<text:s/></text:span><text:span text:style-name="T726_8">so<text:s/>far<text:s/></text:span><text:span text:style-name="T726_9">were<text:s/>generally<text:s/>timely<text:s/>and<text:s/>of<text:s/>good<text:s/>quality,<text:s/>with<text:s/>positive<text:s/>feedback<text:s/>from<text:s/>FCDO</text:span><text:span text:style-name="T726_10"><text:s/>and<text:s/></text:span><text:span text:style-name="T726_11">stakeholders.<text:s/></text:span><text:span text:style-name="T726_12">Any<text:s/>shifts<text:s/>to<text:s/>the<text:s/>delivery<text:s/>schedule<text:s/>were<text:s/></text:span><text:span text:style-name="T726_13">discussed<text:s/>and<text:s/>agreed<text:s/>through<text:s/>regular<text:s/>progress<text:s/>meetings.<text:s/>Communications,<text:s/>risk<text:s/>management<text:s/>and<text:s/>invoice<text:s/>handling<text:s/>were<text:s/>generally<text:s/>satisfactory,<text:s/>with<text:s/></text:span><text:span text:style-name="T726_14">minor<text:s/>administrative<text:s/>issues<text:s/>were<text:s/>managed<text:s/>through<text:s/>regular<text:s/>contract<text:s/>oversight</text:span><text:span text:style-name="T726_15">.</text:span></text:p>
      <text:p text:style-name="P727"/>
      <text:p text:style-name="P728"><text:span text:style-name="T728_1">Financial<text:s/>performance</text:span><text:span text:style-name="T728_2"><text:line-break/></text:span><text:span text:style-name="T728_3">Financial<text:s/>performance<text:s/>remained<text:s/>sound.<text:s/></text:span><text:span text:style-name="T728_4">CAI’s<text:s/>f</text:span><text:span text:style-name="T728_5">orecasting<text:s/>and<text:s/>budget<text:s/>management<text:s/>were<text:s/>broadly<text:s/>accurate<text:s/>and<text:s/>actively<text:s/>monitored,<text:s/>with<text:s/>resources<text:s/>used<text:s/>effectively<text:s/>to<text:s/>support<text:s/>final-phase<text:s/>delivery,<text:s/>including<text:s/>capital-funded<text:s/>demonstration<text:s/>assets.<text:s/>CFF<text:s/>financial<text:s/>performance<text:s/>was<text:s/>also<text:s/>in<text:s/>line<text:s/>with<text:s/></text:span><text:span text:style-name="T728_6">expectations<text:s/>for<text:s/>the<text:s/>first<text:s/>year<text:s/>of<text:s/>Phase<text:s/>4,<text:s/>with<text:s/>expenditure<text:s/>focused<text:s/>appropriately<text:s/>on<text:s/>inception,<text:s/>project<text:s/>selection,<text:s/>pipeline<text:s/>development<text:s/>and<text:s/>early<text:s/>market<text:s/>engagement.</text:span></text:p>
      <text:p text:style-name="P729"/>
      <text:p text:style-name="P730"/>
      <text:p text:style-name="P731"><text:span text:style-name="T731_1">G</text:span><text:span text:style-name="T731_2">:<text:s/></text:span><text:span text:style-name="T731_3">MONITORING,<text:s/>EVIDENCE<text:s/>AND<text:s/>LEARNING</text:span></text:p>
      <text:p text:style-name="P732"/>
      <text:p text:style-name="P733"><text:span text:style-name="T733_1">Monitoring<text:s/>and<text:s/>Evaluation</text:span><text:span text:style-name="T733_2"><text:line-break/></text:span><text:span text:style-name="T733_3">Monitoring,<text:s/>evidence<text:s/>and<text:s/>learning<text:s/>processes<text:s/>were<text:s/>sufficient<text:s/>to<text:s/>support<text:s/>the<text:s/>Annual<text:s/>Review<text:s/>judgement,<text:s/>with<text:s/></text:span><text:span text:style-name="T733_4">a<text:s/>stronger<text:s/>evidence</text:span><text:span text:style-name="T733_5"><text:s/>base<text:s/>available<text:s/>for<text:s/>CAI<text:s/>than<text:s/>for<text:s/>CFF<text:s/>Phase<text:s/>4.<text:s/>Monitoring<text:s/>in<text:s/>2025<text:s/>included<text:s/></text:span><text:span text:style-name="T733_6">logframe</text:span><text:span text:style-name="T733_7"><text:s/>tracking,<text:s/>regular<text:s/>partner<text:s/>review<text:s/>meetings,<text:s/>city-level<text:s/>engagement,<text:s/>final<text:s/>CAI<text:s/>data<text:s/>collection<text:s/>and<text:s/>sampled<text:s/>city<text:s/>evaluation<text:s/>activities.<text:s/>These<text:s/>processes<text:s/>informed<text:s/>adaptive<text:s/>management,<text:s/>including<text:s/>adjustments<text:s/>to<text:s/>delivery<text:s/>timelines,<text:s/>responses<text:s/>to<text:s/>political<text:s/>transitions<text:s/>and<text:s/>corrective<text:s/>action<text:s/>where<text:s/>consultancy<text:s/>performance<text:s/>was<text:s/>weak.<text:s/>This<text:s/>Annual<text:s/>Review<text:s/>draws<text:s/>primarily<text:s/>on<text:s/>the<text:s/>CAI<text:s/></text:span><text:span text:style-name="T733_8">and<text:s/>CFF<text:s/></text:span><text:span text:style-name="T733_9">annual<text:s/></text:span><text:span text:style-name="T733_10">and<text:s/></text:span><text:span text:style-name="T733_11">impact<text:s/>report</text:span><text:span text:style-name="T733_12">s</text:span><text:span text:style-name="T733_13"><text:s/></text:span><text:span text:style-name="T733_14">to</text:span><text:span text:style-name="T733_15"><text:s/>provide<text:s/>detailed<text:s/>evidence<text:s/>on<text:s/>results,<text:s/>delivery<text:s/>performance<text:s/>and<text:s/>wider<text:s/>benefits.</text:span></text:p>
      <text:p text:style-name="P734"/>
      <text:p text:style-name="P735"><text:span text:style-name="T735_1">Evidence</text:span><text:span text:style-name="T735_2"><text:line-break/>The<text:s/>evidence<text:s/>base<text:s/>strengthened<text:s/>in<text:s/>2025,<text:s/>particularly<text:s/>for<text:s/>CAI.<text:s/>The<text:s/>impact<text:s/>report<text:s/>quantified<text:s/>projected<text:s/>climate,<text:s/>health<text:s/>and<text:s/>social<text:s/>benefits<text:s/>across<text:s/>the<text:s/>CAI<text:s/>portfolio,<text:s/>including<text:s/>an<text:s/>estimated<text:s/>9.3<text:s/>million<text:s/>tonnes<text:s/>of<text:s/>CO2e<text:s/>avoided<text:s/>or<text:s/>reduced<text:s/>annually<text:s/>once<text:s/>supported<text:s/>projects<text:s/>and<text:s/>policies<text:s/>are<text:s/>fully<text:s/>implemented,<text:s/>alongside<text:s/>reductions<text:s/>in<text:s/>PM2.5<text:s/>and<text:s/>NOx<text:s/>emissions,<text:s/>reduced<text:s/>electricity<text:s/>demand,<text:s/>increased<text:s/>solar<text:s/>capacity<text:s/>and<text:s/>significant<text:s/>waste<text:s/>diversion.<text:s/>Evidence<text:s/>also<text:s/>indicates<text:s/>broader<text:s/>inclusion<text:s/>benefits,<text:s/>including<text:s/>job<text:s/>creation,<text:s/>improved<text:s/>access<text:s/>to<text:s/>services<text:s/>and<text:s/>stronger<text:s/>attention<text:s/>to<text:s/>vulnerable<text:s/>groups<text:s/>through<text:s/>the<text:s/>programme’s<text:s/>inclusive<text:s/>climate<text:s/>action<text:s/>approach.<text:s/>However,<text:s/>some<text:s/>limitations<text:s/>remain:<text:s/>CAI<text:s/>impact<text:s/>estimates<text:s/>are<text:s/>based<text:s/>on<text:s/>C40<text:s/>methodologies<text:s/>and<text:s/>have<text:s/>not<text:s/>been<text:s/>independently<text:s/>verified,<text:s/>while<text:s/>CFF<text:s/>Phase<text:s/>4<text:s/>impact,<text:s/>leverage<text:s/>and<text:s/>finance<text:s/>figures<text:s/>remain<text:s/>indicative<text:s/>pending<text:s/>further<text:s/>feasibility<text:s/>work.<text:s/>UCAP<text:s/>also<text:s/>used<text:s/>new<text:s/>ICF<text:s/>reporting<text:s/>templates<text:s/>in<text:s/>2025<text:s/>to<text:s/>improve<text:s/>data<text:s/>quality<text:s/>and<text:s/>disaggregation;<text:s/>results<text:s/>submitted<text:s/>in<text:s/>April<text:s/>2026<text:s/>should<text:s/>be<text:s/>reflected<text:s/>in<text:s/>the<text:s/>next<text:s/>Annual<text:s/>Review.</text:span></text:p>
      <text:p text:style-name="P736"/>
      <text:p text:style-name="P737"><text:span text:style-name="T737_1">Learning</text:span><text:span text:style-name="T737_2"><text:line-break/></text:span><text:span text:style-name="T737_3">Learning</text:span><text:span text:style-name="T737_4"><text:s/>was<text:s/>captured<text:s/>through<text:s/>regional<text:s/>knowledge<text:s/>exchanges,<text:s/>peer-to-peer<text:s/>events,<text:s/>programme<text:s/>reporting,<text:s/>impact<text:s/>modelling<text:s/>and<text:s/>reflection<text:s/>on<text:s/>delivery<text:s/>challenges<text:s/>across<text:s/>the<text:s/>city<text:s/>portfolio.</text:span></text:p>
      <text:p text:style-name="P738"/>
      <text:p text:style-name="P739"><text:span text:style-name="T739_1">Key<text:s/>lessons<text:s/></text:span><text:span text:style-name="T739_2">are:<text:s/></text:span></text:p>
      <text:list text:style-name="LS31" xml:id="list17">
        <text:list-item>
          <text:list>
            <text:list-item>
              <text:p text:style-name="P740"><text:span text:style-name="T740_1">Shifting<text:s/>from<text:s/>Technical<text:s/>to<text:s/>Financial<text:s/>Support</text:span><text:span text:style-name="T740_2">:<text:s/>CAI<text:s/>c</text:span><text:span text:style-name="T740_3">ities<text:s/>increasingly<text:s/>want<text:s/>more<text:s/>from<text:s/>traditional<text:s/>technical<text:s/>assistance,<text:s/>prioritising<text:s/>direct<text:s/>financial<text:s/>and<text:s/>implementation-driven<text:s/>support<text:s/>to<text:s/>overcome<text:s/>climate<text:s/>finance<text:s/>barriers.<text:s/>Tangible,<text:s/>pre-scale<text:s/>demonstration<text:s/>projects<text:s/>secure<text:s/>stronger<text:s/>political<text:s/>and<text:s/>end-user<text:s/>buy-in<text:s/>compared<text:s/>to<text:s/>abstract<text:s/>technical<text:s/>assistance.</text:span></text:p>
            </text:list-item>
          </text:list>
        </text:list-item>
      </text:list>
      <text:p text:style-name="P741"/>
      <text:list text:style-name="LS31" xml:id="list18" text:continue-list="list17">
        <text:list-item>
          <text:list>
            <text:list-item>
              <text:p text:style-name="P742"><text:span text:style-name="T742_1">Navigating<text:s/>Political<text:s/>Transitions</text:span><text:span text:style-name="T742_2">:<text:s/></text:span><text:span text:style-name="T742_3">Political<text:s/>transitions<text:s/>remain<text:s/>a<text:s/>key<text:s/>risk<text:s/>to<text:s/>continuity,<text:s/>with<text:s/>government<text:s/>turnover<text:s/>in<text:s/>cities<text:s/>causing<text:s/>temporary<text:s/>delays<text:s/>in<text:s/>delivery.</text:span></text:p>
            </text:list-item>
          </text:list>
        </text:list-item>
      </text:list>
      <text:p text:style-name="P743"/>
      <text:list text:style-name="LS31" xml:id="list19" text:continue-list="list17">
        <text:list-item>
          <text:list>
            <text:list-item>
              <text:p text:style-name="P744"><text:span text:style-name="T744_1">Participatory<text:s/>Approaches<text:s/>for<text:s/>Local<text:s/>Ownership:<text:s/>Participatory<text:s/>and<text:s/>adaptive<text:s/>approaches<text:s/>build<text:s/>local<text:s/>ownership;<text:s/>the<text:s/>involvement<text:s/>of<text:s/>diverse<text:s/>stakeholders<text:s/>increases<text:s/>the<text:s/>relevance<text:s/>of<text:s/>activities<text:s/>and<text:s/>supports<text:s/>robust<text:s/>alignment<text:s/>across<text:s/>different<text:s/>levels<text:s/>of<text:s/>government.</text:span></text:p>
            </text:list-item>
          </text:list>
        </text:list-item>
      </text:list>
      <text:p text:style-name="P745"/>
      <text:list text:style-name="LS31" xml:id="list20" text:continue-list="list17">
        <text:list-item>
          <text:list>
            <text:list-item>
              <text:p text:style-name="P746"><text:span text:style-name="T746_1">Building<text:s/>Community<text:s/>Acceptance<text:s/>Through<text:s/>People-Centred<text:s/>Communication:<text:s/>Community<text:s/>acceptance<text:s/>was<text:s/>harder<text:s/>to<text:s/>secure<text:s/>where<text:s/>projects<text:s/>introduced<text:s/>new<text:s/>systems<text:s/>or<text:s/>required<text:s/>changes<text:s/>in<text:s/>daily<text:s/>behaviour,<text:s/>and<text:s/>limited<text:s/>understanding<text:s/>sometimes<text:s/>led<text:s/>to<text:s/>scepticism<text:s/>or<text:s/>slower<text:s/>uptake.<text:s/>Projects<text:s/>gained<text:s/>more<text:s/>traction<text:s/>when<text:s/>communication<text:s/>focused<text:s/>on<text:s/>practical<text:s/>benefits<text:s/>that<text:s/>mattered<text:s/>to<text:s/>residents,<text:s/>such<text:s/>as<text:s/>income<text:s/>and<text:s/>health<text:s/>benefits<text:s/>from<text:s/>waste<text:s/>separation<text:s/>in<text:s/>Accra<text:s/>or<text:s/>safer,<text:s/>easier<text:s/>mobility<text:s/>in<text:s/>Freetown.<text:s/>The<text:s/>lesson<text:s/>is<text:s/>that<text:s/>simple<text:s/>language,<text:s/>trusted<text:s/>local<text:s/>voices<text:s/>and<text:s/>familiar<text:s/>communication<text:s/>channels<text:s/>are<text:s/>essential<text:s/>to<text:s/>build<text:s/>confidence<text:s/>and<text:s/>support<text:s/>for<text:s/>new<text:s/>climate<text:s/>infrastructure.</text:span></text:p>
            </text:list-item>
          </text:list>
        </text:list-item>
      </text:list>
      <text:p text:style-name="P747"/>
      <text:list text:style-name="LS31" xml:id="list21" text:continue-list="list17">
        <text:list-item>
          <text:list>
            <text:list-item>
              <text:p text:style-name="P748"><text:span text:style-name="T748_1">Integration<text:s/>of<text:s/>Results<text:s/>Frameworks:<text:s/>UCAP<text:s/>reports<text:s/>against<text:s/>several<text:s/>UK<text:s/>International<text:s/>Climate<text:s/>Finance<text:s/>KPIs,<text:s/>but<text:s/>only<text:s/>some<text:s/>are<text:s/>reflected<text:s/>in<text:s/>the<text:s/>current<text:s/></text:span><text:span text:style-name="T748_2">logframe</text:span><text:span text:style-name="T748_3">.<text:s/>Better<text:s/>integrating<text:s/>these<text:s/>indicators<text:s/>would<text:s/>strengthen<text:s/>UCAP’s<text:s/>overall<text:s/>results<text:s/>framework<text:s/>and<text:s/>provide<text:s/>clearer<text:s/>evidence<text:s/>of<text:s/>programme<text:s/>impact<text:s/>and<text:s/>outcomes.</text:span></text:p>
            </text:list-item>
          </text:list>
        </text:list-item>
      </text:list>
      <text:p text:style-name="P749"/>
      <text:p text:style-name="P750"><text:span text:style-name="T750_1">These<text:s/>lessons<text:s/>will<text:s/>inform<text:s/>next<text:s/>year’s<text:s/>management<text:s/>priorities,<text:s/>particularly<text:s/>CAI<text:s/>handover<text:s/>and<text:s/>Phase<text:s/>2<text:s/>design</text:span><text:span text:style-name="T750_2">;<text:s/></text:span><text:span text:style-name="T750_3">CFF<text:s/>project<text:s/>preparation</text:span><text:span text:style-name="T750_4"><text:s/>and<text:s/></text:span><text:span text:style-name="T750_5">financier<text:s/>engagement</text:span><text:span text:style-name="T750_6">;<text:s/></text:span><text:span text:style-name="T750_7">and<text:s/>integration<text:s/>of<text:s/>ICF<text:s/>indicators<text:s/>into<text:s/>UCAP’s<text:s/>revised<text:s/>results<text:s/>framework</text:span><text:span text:style-name="T750_8">.<text:s/></text:span></text:p>
      <text:p text:style-name="P751"/>
      <text:p text:style-name="P752"><text:span text:style-name="T752_1">Recommendations<text:s/>to<text:s/>take<text:s/>forward<text:s/>learnings<text:s/>are:</text:span></text:p>
      <text:list text:style-name="LS43" xml:id="list22">
        <text:list-item>
          <text:p text:style-name="P753"><text:span text:style-name="T753_1">In<text:s/>future<text:s/>phases<text:s/>of<text:s/>CAI,<text:s/>C40<text:s/>should<text:s/>focus<text:s/>final<text:s/>activities<text:s/>on<text:s/>funding<text:s/>proposals,<text:s/>investor<text:s/>engagement<text:s/>and<text:s/>bankable<text:s/>business<text:s/>cases<text:s/>to<text:s/>help<text:s/>cities<text:s/>mobilise<text:s/>finance<text:s/>for<text:s/>scaling<text:s/>high-impact<text:s/>interventions.</text:span></text:p>
        </text:list-item>
      </text:list>
      <text:p text:style-name="P754"/>
      <text:list text:style-name="LS43" xml:id="list23" text:continue-list="list22">
        <text:list-item>
          <text:p text:style-name="P755"><text:span text:style-name="T755_1">In<text:s/>future<text:s/>phases<text:s/>of<text:s/>CAI,<text:s/>C40<text:s/>should<text:s/>prioritise<text:s/>technical<text:s/>handovers,<text:s/>knowledge<text:s/>transfer<text:s/>and<text:s/>engagement<text:s/>below<text:s/>mayoral<text:s/>level<text:s/>to<text:s/>sustain<text:s/>city<text:s/>ownership<text:s/>and<text:s/>continuity<text:s/>through<text:s/>political<text:s/>transitions.</text:span></text:p>
        </text:list-item>
      </text:list>
      <text:p text:style-name="P756"/>
      <text:list text:style-name="LS43" xml:id="list24" text:continue-list="list22">
        <text:list-item>
          <text:p text:style-name="P757"><text:span text:style-name="T757_1">In<text:s/>Year<text:s/>5,<text:s/>C40<text:s/>should<text:s/>finalise<text:s/>the<text:s/>Inclusive<text:s/>Climate<text:s/>Action<text:s/>Implementation<text:s/>Guide<text:s/>and<text:s/>ensure<text:s/>municipal<text:s/>frameworks<text:s/>and<text:s/>project<text:s/>roadmaps<text:s/>continue<text:s/>to<text:s/>target<text:s/>benefits<text:s/>for<text:s/>vulnerable<text:s/>groups.</text:span></text:p>
        </text:list-item>
      </text:list>
      <text:p text:style-name="P758"/>
      <text:list text:style-name="LS43" xml:id="list25" text:continue-list="list22">
        <text:list-item>
          <text:p text:style-name="P759"><text:span text:style-name="T759_1">In<text:s/>Year<text:s/>5,<text:s/>GIZ<text:s/>and<text:s/>C40<text:s/>should<text:s/>maintain<text:s/>early<text:s/>market<text:s/>sounding<text:s/>in<text:s/>CFF<text:s/>Phase<text:s/>4<text:s/>so<text:s/>project<text:s/>pipelines<text:s/>are<text:s/>developed<text:s/>with<text:s/>financiers<text:s/>from<text:s/>the<text:s/>outset<text:s/>and<text:s/>finance<text:s/>pathways<text:s/>are<text:s/>tested<text:s/>during<text:s/>preparation.</text:span></text:p>
        </text:list-item>
      </text:list>
      <text:p text:style-name="P760"/>
      <text:list text:style-name="LS43" xml:id="list26" text:continue-list="list22">
        <text:list-item>
          <text:p text:style-name="P761"><text:span text:style-name="T761_1">By<text:s/>September<text:s/>2026,<text:s/>FCDO<text:s/>programme<text:s/>team<text:s/>and<text:s/>delivery<text:s/>partners<text:s/>should<text:s/>agree<text:s/>one<text:s/></text:span><text:span text:style-name="T761_2">logframe</text:span><text:span text:style-name="T761_3"><text:s/>for<text:s/>UCAP<text:s/>and<text:s/>integrate<text:s/>UK’s<text:s/>ICF<text:s/>KPIs<text:s/>into<text:s/>indicators<text:s/>to<text:s/>streamline<text:s/>reporting<text:s/>and<text:s/>strengthen<text:s/>evidence<text:s/>of<text:s/>programme<text:s/>impacts<text:s/>and<text:s/>outcomes.</text:span></text:p>
        </text:list-item>
      </text:list>
      <text:p text:style-name="P762"/>
      <text:list text:style-name="LS43" xml:id="list27" text:continue-list="list22">
        <text:list-item>
          <text:p text:style-name="P763"><text:span text:style-name="T763_1">FCDO<text:s/>programme<text:s/>team<text:s/>should<text:s/>c</text:span><text:span text:style-name="T763_2">arry<text:s/>out<text:s/>a<text:s/>strategic<text:s/>review<text:s/>as<text:s/>soon<text:s/>as<text:s/>possible,<text:s/>with<text:s/>a<text:s/>view<text:s/>to<text:s/>proposing<text:s/>follow<text:s/>on<text:s/>options<text:s/>from<text:s/>April<text:s/>2027<text:s/>that<text:s/>build<text:s/>on<text:s/>UCAP<text:s/>while<text:s/>exploring<text:s/>links<text:s/>with<text:s/>other<text:s/>C40<text:s/>funders<text:s/>and<text:s/>supporting<text:s/>C40<text:s/>network<text:s/>activities,<text:s/>where<text:s/>they<text:s/>align<text:s/>with<text:s/>FCDO<text:s/>objectives.</text:span></text:p>
        </text:list-item>
      </text:list>
      <text:p text:style-name="P764"/>
      <text:p text:style-name="P765"/>
      <table:table table:style-name="Table29">
        <table:table-column table:style-name="Column103"/>
        <table:table-column table:style-name="Column104"/>
        <table:table-column table:style-name="Column105"/>
        <table:table-column table:style-name="Column106"/>
        <table:table-row table:style-name="Row85">
          <table:table-cell table:style-name="Cell276">
            <text:p text:style-name="P766"><text:span text:style-name="T766_1">Date<text:s/>of<text:s/>last<text:s/>narrative<text:s/>financial<text:s/>report</text:span></text:p>
          </table:table-cell>
          <table:table-cell table:style-name="Cell277">
            <text:p text:style-name="P767"><text:span text:style-name="T767_1">C40<text:s/>–<text:s/>23<text:s/>April<text:s/>2026</text:span></text:p>
            <text:p text:style-name="P768"><text:span text:style-name="T768_1">GIZ<text:s/></text:span><text:span text:style-name="T768_2">–</text:span><text:span text:style-name="T768_3"><text:s/></text:span><text:span text:style-name="T768_4">30<text:s/>April<text:s/>2026</text:span></text:p>
          </table:table-cell>
          <table:table-cell table:style-name="Cell278">
            <text:p text:style-name="P769"><text:span text:style-name="T769_1">Date<text:s/>of<text:s/>last<text:s/>audited<text:s/>annual<text:s/>statement</text:span></text:p>
          </table:table-cell>
          <table:table-cell table:style-name="Cell279">
            <text:p text:style-name="P770"><text:span text:style-name="T770_1">C40<text:s/>–<text:s/>01<text:s/>April<text:s/>2025</text:span></text:p>
            <text:p text:style-name="P771"><text:span text:style-name="T771_1">GIZ<text:s/></text:span><text:span text:style-name="T771_2">–</text:span><text:span text:style-name="T771_3"><text:s/></text:span><text:span text:style-name="T771_4">18<text:s/>August<text:s/>2025</text:span></text:p>
          </table:table-cell>
        </table:table-row>
      </table:table>
      <text:p text:style-name="P772"/>
      <text:p text:style-name="P77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Segoe UI" svg:font-family="Segoe UI" style:font-pitch="variable" style:font-family-generic="swiss"/>
    <style:font-face style:name="Aptos" svg:font-family="Aptos" style:font-pitch="variable" style:font-family-generic="swiss"/>
    <style:font-face style:name="Calibri Light" svg:font-family="Calibri Light" style:font-pitch="variable" style:font-family-generic="swiss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Times New Roman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/>
    </style:style>
    <style:style style:name="List2Level8" style:family="text">
      <style:text-properties style:font-name="Wingdings"/>
    </style:style>
    <text:list-style style:name="LS2">
      <text:list-level-style-bullet text:bullet-char="·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 style:font-name-complex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 style:font-name-complex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 style:font-name-complex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Symbol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-complex="Times New Roman"/>
    </style:style>
    <style:style style:name="List11Level1" style:family="text">
      <style:text-properties style:font-name="Symbol"/>
    </style:style>
    <style:style style:name="List11Level2" style:family="text">
      <style:text-properties style:font-name-complex="Times New Roman"/>
    </style:style>
    <style:style style:name="List11Level3" style:family="text">
      <style:text-properties style:font-name-complex="Times New Roman"/>
    </style:style>
    <style:style style:name="List11Level4" style:family="text">
      <style:text-properties style:font-name-complex="Times New Roman"/>
    </style:style>
    <style:style style:name="List11Level5" style:family="text">
      <style:text-properties style:font-name-complex="Times New Roman"/>
    </style:style>
    <style:style style:name="List11Level6" style:family="text">
      <style:text-properties style:font-name-complex="Times New Roman"/>
    </style:style>
    <style:style style:name="List11Level7" style:family="text">
      <style:text-properties style:font-name-complex="Times New Roman"/>
    </style:style>
    <style:style style:name="List11Level8" style:family="text">
      <style:text-properties style:font-name-complex="Times New Roman"/>
    </style:style>
    <text:list-style style:name="LS11">
      <text:list-level-style-number style:num-format="1" text:style-name="List1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1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number style:num-format="i" text:style-name="List11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  <style:text-properties style:font-name-complex="Times New Roman"/>
      </text:list-level-style-number>
      <text:list-level-style-number style:num-format="1" text:style-name="List11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11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11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11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11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11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12Level0" style:family="text">
      <style:text-properties style:font-name-complex="Times New Roman"/>
    </style:style>
    <style:style style:name="List12Level1" style:family="text">
      <style:text-properties style:font-name="Symbol"/>
    </style:style>
    <style:style style:name="List12Level2" style:family="text">
      <style:text-properties style:font-name="Wingdings"/>
    </style:style>
    <style:style style:name="List12Level3" style:family="text">
      <style:text-properties style:font-name-complex="Times New Roman"/>
    </style:style>
    <style:style style:name="List12Level4" style:family="text">
      <style:text-properties style:font-name-complex="Times New Roman"/>
    </style:style>
    <style:style style:name="List12Level5" style:family="text">
      <style:text-properties style:font-name-complex="Times New Roman"/>
    </style:style>
    <style:style style:name="List12Level6" style:family="text">
      <style:text-properties style:font-name-complex="Times New Roman"/>
    </style:style>
    <style:style style:name="List12Level7" style:family="text">
      <style:text-properties style:font-name-complex="Times New Roman"/>
    </style:style>
    <style:style style:name="List12Level8" style:family="text">
      <style:text-properties style:font-name-complex="Times New Roman"/>
    </style:style>
    <text:list-style style:name="LS12">
      <text:list-level-style-number style:num-format="1" text:style-name="List1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1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" text:style-name="List12Level2" text:level="3">
        <style:list-level-properties text:space-before="2.858cm" text:min-label-width="0.318cm" fo:text-align="start" text:list-level-position-and-space-mode="label-alignment">
          <style:list-level-label-alignment text:label-followed-by="listtab" fo:margin-left="3.175cm" fo:text-indent="-0.318cm"/>
        </style:list-level-properties>
        <style:text-properties style:font-name="Wingdings"/>
      </text:list-level-style-bullet>
      <text:list-level-style-number style:num-format="1" text:style-name="List12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12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12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12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12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12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13Level0" style:family="text">
      <style:text-properties style:font-name="Symbol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Arial" style:font-name-asian="Times New Roman" style:font-name-complex="Arial"/>
    </style:style>
    <style:style style:name="List14Level1" style:family="text">
      <style:text-properties style:font-name="Courier New" style:font-name-complex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 style:font-name-complex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 style:font-name-complex="Courier New"/>
    </style:style>
    <style:style style:name="List14Level8" style:family="text">
      <style:text-properties style:font-name="Wingdings"/>
    </style:style>
    <text:list-style style:name="LS14">
      <text:list-level-style-bullet text:bullet-char="-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5Level0" style:family="text">
      <style:text-properties style:font-name="Symbol"/>
    </style:style>
    <style:style style:name="List15Level1" style:family="text">
      <style:text-properties style:font-name="Courier New" style:font-name-complex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 style:font-name-complex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 style:font-name-complex="Courier New"/>
    </style:style>
    <style:style style:name="List15Level8" style:family="text">
      <style:text-properties style:font-name="Wingdings"/>
    </style:style>
    <text:list-style style:name="LS15">
      <text:list-level-style-bullet text:bullet-char="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 fo:font-size="10pt" style:font-size-asian="10pt"/>
    </style:style>
    <style:style style:name="List18Level1" style:family="text">
      <style:text-properties fo:font-size="10pt" style:font-size-asian="10pt" style:font-size-complex="10pt"/>
    </style:style>
    <style:style style:name="List18Level2" style:family="text">
      <style:text-properties style:font-name="Symbol" fo:font-size="10pt" style:font-size-asian="10pt"/>
    </style:style>
    <style:style style:name="List18Level3" style:family="text">
      <style:text-properties style:font-name="Symbol" fo:font-size="10pt" style:font-size-asian="10pt"/>
    </style:style>
    <style:style style:name="List18Level4" style:family="text">
      <style:text-properties style:font-name="Symbol" fo:font-size="10pt" style:font-size-asian="10pt"/>
    </style:style>
    <style:style style:name="List18Level5" style:family="text">
      <style:text-properties style:font-name="Symbol" fo:font-size="10pt" style:font-size-asian="10pt"/>
    </style:style>
    <style:style style:name="List18Level6" style:family="text">
      <style:text-properties style:font-name="Symbol" fo:font-size="10pt" style:font-size-asian="10pt"/>
    </style:style>
    <style:style style:name="List18Level7" style:family="text">
      <style:text-properties style:font-name="Symbol" fo:font-size="10pt" style:font-size-asian="10pt"/>
    </style:style>
    <style:style style:name="List18Level8" style:family="text">
      <style:text-properties style:font-name="Symbol" fo:font-size="10pt" style:font-size-asian="10pt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number style:num-format="1" text:style-name="List1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fo:font-size="10pt" style:font-size-asian="10pt" style:font-size-complex="10pt"/>
      </text:list-level-style-number>
      <text:list-level-style-bullet text:bullet-char="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19Level0" style:family="text">
      <style:text-properties style:font-name="Symbol" fo:font-size="10pt" style:font-size-asian="10pt"/>
    </style:style>
    <style:style style:name="List19Level1" style:family="text">
      <style:text-properties style:font-name="Symbol" fo:font-size="10pt" style:font-size-asian="10pt"/>
    </style:style>
    <style:style style:name="List19Level2" style:family="text">
      <style:text-properties style:font-name="Symbol" fo:font-size="10pt" style:font-size-asian="10pt"/>
    </style:style>
    <style:style style:name="List19Level3" style:family="text">
      <style:text-properties style:font-name="Symbol" fo:font-size="10pt" style:font-size-asian="10pt"/>
    </style:style>
    <style:style style:name="List19Level4" style:family="text">
      <style:text-properties style:font-name="Symbol" fo:font-size="10pt" style:font-size-asian="10pt"/>
    </style:style>
    <style:style style:name="List19Level5" style:family="text">
      <style:text-properties style:font-name="Symbol" fo:font-size="10pt" style:font-size-asian="10pt"/>
    </style:style>
    <style:style style:name="List19Level6" style:family="text">
      <style:text-properties style:font-name="Symbol" fo:font-size="10pt" style:font-size-asian="10pt"/>
    </style:style>
    <style:style style:name="List19Level7" style:family="text">
      <style:text-properties style:font-name="Symbol" fo:font-size="10pt" style:font-size-asian="10pt"/>
    </style:style>
    <style:style style:name="List19Level8" style:family="text">
      <style:text-properties style:font-name="Symbol" fo:font-size="10pt" style:font-size-asian="10pt"/>
    </style:style>
    <text:list-style style:name="LS19">
      <text:list-level-style-bullet text:bullet-char="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20Level1" style:family="text">
      <style:text-properties style:font-name="Courier New" style:font-name-complex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 style:font-name-complex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 style:font-name-complex="Courier New"/>
    </style:style>
    <style:style style:name="List20Level8" style:family="text">
      <style:text-properties style:font-name="Wingdings"/>
    </style:style>
    <text:list-style style:name="LS20">
      <text:list-level-style-number style:num-format="i" text:style-name="List20Level0" style:num-suffix=")" style:num-prefix="(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bullet text:bullet-char="o" text:style-name="List2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1">
      <text:list-level-style-number style:num-format="i" text:style-name="List21Level0" style:num-suffix=")" style:num-prefix="(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a" text:style-name="List2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2Level0" style:family="text">
      <style:text-properties style:font-name="Symbol" fo:font-size="10pt" style:font-size-asian="10pt"/>
    </style:style>
    <style:style style:name="List22Level1" style:family="text">
      <style:text-properties style:font-name="Courier New" fo:font-size="10pt" style:font-size-asian="10pt"/>
    </style:style>
    <style:style style:name="List22Level2" style:family="text">
      <style:text-properties style:font-name="Wingdings" fo:font-size="10pt" style:font-size-asian="10pt"/>
    </style:style>
    <style:style style:name="List22Level3" style:family="text">
      <style:text-properties style:font-name="Wingdings" fo:font-size="10pt" style:font-size-asian="10pt"/>
    </style:style>
    <style:style style:name="List22Level4" style:family="text">
      <style:text-properties style:font-name="Wingdings" fo:font-size="10pt" style:font-size-asian="10pt"/>
    </style:style>
    <style:style style:name="List22Level5" style:family="text">
      <style:text-properties style:font-name="Wingdings" fo:font-size="10pt" style:font-size-asian="10pt"/>
    </style:style>
    <style:style style:name="List22Level6" style:family="text">
      <style:text-properties style:font-name="Wingdings" fo:font-size="10pt" style:font-size-asian="10pt"/>
    </style:style>
    <style:style style:name="List22Level7" style:family="text">
      <style:text-properties style:font-name="Wingdings" fo:font-size="10pt" style:font-size-asian="10pt"/>
    </style:style>
    <style:style style:name="List22Level8" style:family="text">
      <style:text-properties style:font-name="Wingdings" fo:font-size="10pt" style:font-size-asian="10pt"/>
    </style:style>
    <text:list-style style:name="LS22">
      <text:list-level-style-bullet text:bullet-char="" text:style-name="List2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list-style style:name="LS23">
      <text:list-level-style-number style:num-format="i" text:style-name="List23Level0" style:num-suffix=")" style:num-prefix="(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a" text:style-name="List2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4Level0" style:family="text">
      <style:text-properties style:font-name="Symbol" fo:font-size="10pt" style:font-size-asian="10pt"/>
    </style:style>
    <style:style style:name="List24Level1" style:family="text">
      <style:text-properties style:font-name="Courier New" fo:font-size="10pt" style:font-size-asian="10pt"/>
    </style:style>
    <style:style style:name="List24Level2" style:family="text">
      <style:text-properties style:font-name="Wingdings" fo:font-size="10pt" style:font-size-asian="10pt"/>
    </style:style>
    <style:style style:name="List24Level3" style:family="text">
      <style:text-properties style:font-name="Wingdings" fo:font-size="10pt" style:font-size-asian="10pt"/>
    </style:style>
    <style:style style:name="List24Level4" style:family="text">
      <style:text-properties style:font-name="Wingdings" fo:font-size="10pt" style:font-size-asian="10pt"/>
    </style:style>
    <style:style style:name="List24Level5" style:family="text">
      <style:text-properties style:font-name="Wingdings" fo:font-size="10pt" style:font-size-asian="10pt"/>
    </style:style>
    <style:style style:name="List24Level6" style:family="text">
      <style:text-properties style:font-name="Wingdings" fo:font-size="10pt" style:font-size-asian="10pt"/>
    </style:style>
    <style:style style:name="List24Level7" style:family="text">
      <style:text-properties style:font-name="Wingdings" fo:font-size="10pt" style:font-size-asian="10pt"/>
    </style:style>
    <style:style style:name="List24Level8" style:family="text">
      <style:text-properties style:font-name="Wingdings" fo:font-size="10pt" style:font-size-asian="10pt"/>
    </style:style>
    <text:list-style style:name="LS24">
      <text:list-level-style-bullet text:bullet-char="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5Level0" style:family="text">
      <style:text-properties style:font-name="Symbol" fo:font-size="10pt" style:font-size-asian="10pt"/>
    </style:style>
    <style:style style:name="List25Level1" style:family="text">
      <style:text-properties style:font-name="Courier New" fo:font-size="10pt" style:font-size-asian="10pt"/>
    </style:style>
    <style:style style:name="List25Level2" style:family="text">
      <style:text-properties style:font-name="Wingdings" fo:font-size="10pt" style:font-size-asian="10pt"/>
    </style:style>
    <style:style style:name="List25Level3" style:family="text">
      <style:text-properties style:font-name="Wingdings" fo:font-size="10pt" style:font-size-asian="10pt"/>
    </style:style>
    <style:style style:name="List25Level4" style:family="text">
      <style:text-properties style:font-name="Wingdings" fo:font-size="10pt" style:font-size-asian="10pt"/>
    </style:style>
    <style:style style:name="List25Level5" style:family="text">
      <style:text-properties style:font-name="Wingdings" fo:font-size="10pt" style:font-size-asian="10pt"/>
    </style:style>
    <style:style style:name="List25Level6" style:family="text">
      <style:text-properties style:font-name="Wingdings" fo:font-size="10pt" style:font-size-asian="10pt"/>
    </style:style>
    <style:style style:name="List25Level7" style:family="text">
      <style:text-properties style:font-name="Wingdings" fo:font-size="10pt" style:font-size-asian="10pt"/>
    </style:style>
    <style:style style:name="List25Level8" style:family="text">
      <style:text-properties style:font-name="Wingdings" fo:font-size="10pt" style:font-size-asian="10pt"/>
    </style:style>
    <text:list-style style:name="LS25">
      <text:list-level-style-bullet text:bullet-char="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6Level0" style:family="text">
      <style:text-properties style:font-name="Symbol" fo:font-size="10pt" style:font-size-asian="10pt"/>
    </style:style>
    <style:style style:name="List26Level2" style:family="text">
      <style:text-properties style:font-name="Symbol" fo:font-size="10pt" style:font-size-asian="10pt"/>
    </style:style>
    <style:style style:name="List26Level3" style:family="text">
      <style:text-properties style:font-name="Symbol" fo:font-size="10pt" style:font-size-asian="10pt"/>
    </style:style>
    <style:style style:name="List26Level4" style:family="text">
      <style:text-properties style:font-name="Symbol" fo:font-size="10pt" style:font-size-asian="10pt"/>
    </style:style>
    <style:style style:name="List26Level5" style:family="text">
      <style:text-properties style:font-name="Symbol" fo:font-size="10pt" style:font-size-asian="10pt"/>
    </style:style>
    <style:style style:name="List26Level6" style:family="text">
      <style:text-properties style:font-name="Symbol" fo:font-size="10pt" style:font-size-asian="10pt"/>
    </style:style>
    <style:style style:name="List26Level7" style:family="text">
      <style:text-properties style:font-name="Symbol" fo:font-size="10pt" style:font-size-asian="10pt"/>
    </style:style>
    <style:style style:name="List26Level8" style:family="text">
      <style:text-properties style:font-name="Symbol" fo:font-size="10pt" style:font-size-asian="10pt"/>
    </style:style>
    <text:list-style style:name="LS26">
      <text:list-level-style-bullet text:bullet-char="" text:style-name="List2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number style:num-format="1" text:style-name="List2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bullet text:bullet-char="" text:style-name="List2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27Level0" style:family="text">
      <style:text-properties fo:font-size="10pt" style:font-size-asian="10pt"/>
    </style:style>
    <style:style style:name="List27Level2" style:family="text">
      <style:text-properties style:font-name="Symbol" fo:font-size="10pt" style:font-size-asian="10pt"/>
    </style:style>
    <style:style style:name="List27Level3" style:family="text">
      <style:text-properties style:font-name="Symbol" fo:font-size="10pt" style:font-size-asian="10pt"/>
    </style:style>
    <style:style style:name="List27Level4" style:family="text">
      <style:text-properties style:font-name="Symbol" fo:font-size="10pt" style:font-size-asian="10pt"/>
    </style:style>
    <style:style style:name="List27Level5" style:family="text">
      <style:text-properties style:font-name="Symbol" fo:font-size="10pt" style:font-size-asian="10pt"/>
    </style:style>
    <style:style style:name="List27Level6" style:family="text">
      <style:text-properties style:font-name="Symbol" fo:font-size="10pt" style:font-size-asian="10pt"/>
    </style:style>
    <style:style style:name="List27Level7" style:family="text">
      <style:text-properties style:font-name="Symbol" fo:font-size="10pt" style:font-size-asian="10pt"/>
    </style:style>
    <style:style style:name="List27Level8" style:family="text">
      <style:text-properties style:font-name="Symbol" fo:font-size="10pt" style:font-size-asian="10pt"/>
    </style:style>
    <text:list-style style:name="LS27">
      <text:list-level-style-number style:num-format="a" text:style-name="List2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size="10pt" style:font-size-asian="10pt"/>
      </text:list-level-style-number>
      <text:list-level-style-number style:num-format="1" text:style-name="List2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bullet text:bullet-char="" text:style-name="List2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text:list-style style:name="LS28">
      <text:list-level-style-number style:num-format="1" text:style-name="List2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9Level0" style:family="text">
      <style:text-properties fo:font-size="10pt" style:font-size-asian="10pt" style:font-size-complex="10pt"/>
    </style:style>
    <text:list-style style:name="LS29">
      <text:list-level-style-number style:num-format="1" text:style-name="List29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fo:font-size="10pt" style:font-size-asian="10pt" style:font-size-complex="10pt"/>
      </text:list-level-style-number>
      <text:list-level-style-number style:num-format="a" text:style-name="List29Level1" style:num-suffix=".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i" text:style-name="List29Level2" style:num-suffix="." text:level="3">
        <style:list-level-properties text:min-label-width="5.08cm" text:min-label-distance="0.318cm" fo:text-align="end" text:list-level-position-and-space-mode="label-alignment">
          <style:list-level-label-alignment text:label-followed-by="listtab" fo:margin-left="5.08cm" fo:text-indent="-0.318cm"/>
        </style:list-level-properties>
      </text:list-level-style-number>
      <text:list-level-style-number style:num-format="1" text:style-name="List29Level3" style:num-suffix=".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a" text:style-name="List29Level4" style:num-suffix=".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i" text:style-name="List29Level5" style:num-suffix="." text:level="6">
        <style:list-level-properties text:min-label-width="8.89cm" text:min-label-distance="0.318cm" fo:text-align="end" text:list-level-position-and-space-mode="label-alignment">
          <style:list-level-label-alignment text:label-followed-by="listtab" fo:margin-left="8.89cm" fo:text-indent="-0.318cm"/>
        </style:list-level-properties>
      </text:list-level-style-number>
      <text:list-level-style-number style:num-format="1" text:style-name="List29Level6" style:num-suffix=".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a" text:style-name="List29Level7" style:num-suffix=".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  <text:list-level-style-number style:num-format="i" text:style-name="List29Level8" style:num-suffix="." text:level="9">
        <style:list-level-properties text:min-label-width="12.7cm" text:min-label-distance="0.318cm" fo:text-align="end" text:list-level-position-and-space-mode="label-alignment">
          <style:list-level-label-alignment text:label-followed-by="listtab" fo:margin-left="12.7cm" fo:text-indent="-0.318cm"/>
        </style:list-level-properties>
      </text:list-level-style-number>
    </text:list-style>
    <style:style style:name="List30Level0" style:family="text">
      <style:text-properties style:font-name="Symbol" fo:font-size="10pt" style:font-size-asian="10pt"/>
    </style:style>
    <style:style style:name="List30Level1" style:family="text">
      <style:text-properties style:font-name="Courier New" fo:font-size="10pt" style:font-size-asian="10pt"/>
    </style:style>
    <style:style style:name="List30Level2" style:family="text">
      <style:text-properties style:font-name="Wingdings" fo:font-size="10pt" style:font-size-asian="10pt"/>
    </style:style>
    <style:style style:name="List30Level3" style:family="text">
      <style:text-properties style:font-name="Wingdings" fo:font-size="10pt" style:font-size-asian="10pt"/>
    </style:style>
    <style:style style:name="List30Level4" style:family="text">
      <style:text-properties style:font-name="Wingdings" fo:font-size="10pt" style:font-size-asian="10pt"/>
    </style:style>
    <style:style style:name="List30Level5" style:family="text">
      <style:text-properties style:font-name="Wingdings" fo:font-size="10pt" style:font-size-asian="10pt"/>
    </style:style>
    <style:style style:name="List30Level6" style:family="text">
      <style:text-properties style:font-name="Wingdings" fo:font-size="10pt" style:font-size-asian="10pt"/>
    </style:style>
    <style:style style:name="List30Level7" style:family="text">
      <style:text-properties style:font-name="Wingdings" fo:font-size="10pt" style:font-size-asian="10pt"/>
    </style:style>
    <style:style style:name="List30Level8" style:family="text">
      <style:text-properties style:font-name="Wingdings" fo:font-size="10pt" style:font-size-asian="10pt"/>
    </style:style>
    <text:list-style style:name="LS30">
      <text:list-level-style-bullet text:bullet-char="" text:style-name="List3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1Level0" style:family="text">
      <style:text-properties style:font-name="Symbol" fo:font-size="10pt" style:font-size-asian="10pt"/>
    </style:style>
    <style:style style:name="List31Level1" style:family="text">
      <style:text-properties fo:font-size="10pt" style:font-size-asian="10pt" style:font-size-complex="10pt"/>
    </style:style>
    <style:style style:name="List31Level2" style:family="text">
      <style:text-properties style:font-name="Symbol" fo:font-size="10pt" style:font-size-asian="10pt"/>
    </style:style>
    <style:style style:name="List31Level3" style:family="text">
      <style:text-properties style:font-name="Symbol" fo:font-size="10pt" style:font-size-asian="10pt"/>
    </style:style>
    <style:style style:name="List31Level4" style:family="text">
      <style:text-properties style:font-name="Symbol" fo:font-size="10pt" style:font-size-asian="10pt"/>
    </style:style>
    <style:style style:name="List31Level5" style:family="text">
      <style:text-properties style:font-name="Symbol" fo:font-size="10pt" style:font-size-asian="10pt"/>
    </style:style>
    <style:style style:name="List31Level6" style:family="text">
      <style:text-properties style:font-name="Symbol" fo:font-size="10pt" style:font-size-asian="10pt"/>
    </style:style>
    <style:style style:name="List31Level7" style:family="text">
      <style:text-properties style:font-name="Symbol" fo:font-size="10pt" style:font-size-asian="10pt"/>
    </style:style>
    <style:style style:name="List31Level8" style:family="text">
      <style:text-properties style:font-name="Symbol" fo:font-size="10pt" style:font-size-asian="10pt"/>
    </style:style>
    <text:list-style style:name="LS31">
      <text:list-level-style-bullet text:bullet-char="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number style:num-format="1" text:style-name="List3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fo:font-size="10pt" style:font-size-asian="10pt" style:font-size-complex="10pt"/>
      </text:list-level-style-number>
      <text:list-level-style-bullet text:bullet-char="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2Level0" style:family="text">
      <style:text-properties style:font-name="Symbol" fo:font-size="10pt" style:font-size-asian="10pt"/>
    </style:style>
    <style:style style:name="List32Level1" style:family="text">
      <style:text-properties style:font-name="Courier New" fo:font-size="10pt" style:font-size-asian="10pt"/>
    </style:style>
    <style:style style:name="List32Level2" style:family="text">
      <style:text-properties style:font-name="Wingdings" fo:font-size="10pt" style:font-size-asian="10pt"/>
    </style:style>
    <style:style style:name="List32Level3" style:family="text">
      <style:text-properties style:font-name="Wingdings" fo:font-size="10pt" style:font-size-asian="10pt"/>
    </style:style>
    <style:style style:name="List32Level4" style:family="text">
      <style:text-properties style:font-name="Wingdings" fo:font-size="10pt" style:font-size-asian="10pt"/>
    </style:style>
    <style:style style:name="List32Level5" style:family="text">
      <style:text-properties style:font-name="Wingdings" fo:font-size="10pt" style:font-size-asian="10pt"/>
    </style:style>
    <style:style style:name="List32Level6" style:family="text">
      <style:text-properties style:font-name="Wingdings" fo:font-size="10pt" style:font-size-asian="10pt"/>
    </style:style>
    <style:style style:name="List32Level7" style:family="text">
      <style:text-properties style:font-name="Wingdings" fo:font-size="10pt" style:font-size-asian="10pt"/>
    </style:style>
    <style:style style:name="List32Level8" style:family="text">
      <style:text-properties style:font-name="Wingdings" fo:font-size="10pt" style:font-size-asian="10pt"/>
    </style:style>
    <text:list-style style:name="LS32">
      <text:list-level-style-bullet text:bullet-char="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3Level0" style:family="text">
      <style:text-properties style:font-name="Symbol" fo:font-size="10pt" style:font-size-asian="10pt"/>
    </style:style>
    <style:style style:name="List33Level1" style:family="text">
      <style:text-properties style:font-name="Courier New" fo:font-size="10pt" style:font-size-asian="10pt"/>
    </style:style>
    <style:style style:name="List33Level2" style:family="text">
      <style:text-properties style:font-name="Wingdings" fo:font-size="10pt" style:font-size-asian="10pt"/>
    </style:style>
    <style:style style:name="List33Level3" style:family="text">
      <style:text-properties style:font-name="Wingdings" fo:font-size="10pt" style:font-size-asian="10pt"/>
    </style:style>
    <style:style style:name="List33Level4" style:family="text">
      <style:text-properties style:font-name="Wingdings" fo:font-size="10pt" style:font-size-asian="10pt"/>
    </style:style>
    <style:style style:name="List33Level5" style:family="text">
      <style:text-properties style:font-name="Wingdings" fo:font-size="10pt" style:font-size-asian="10pt"/>
    </style:style>
    <style:style style:name="List33Level6" style:family="text">
      <style:text-properties style:font-name="Wingdings" fo:font-size="10pt" style:font-size-asian="10pt"/>
    </style:style>
    <style:style style:name="List33Level7" style:family="text">
      <style:text-properties style:font-name="Wingdings" fo:font-size="10pt" style:font-size-asian="10pt"/>
    </style:style>
    <style:style style:name="List33Level8" style:family="text">
      <style:text-properties style:font-name="Wingdings" fo:font-size="10pt" style:font-size-asian="10pt"/>
    </style:style>
    <text:list-style style:name="LS33">
      <text:list-level-style-bullet text:bullet-char="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4Level0" style:family="text">
      <style:text-properties style:font-name="Symbol" fo:font-size="10pt" style:font-size-asian="10pt"/>
    </style:style>
    <style:style style:name="List34Level1" style:family="text">
      <style:text-properties style:font-name="Courier New" fo:font-size="10pt" style:font-size-asian="10pt"/>
    </style:style>
    <style:style style:name="List34Level2" style:family="text">
      <style:text-properties style:font-name="Wingdings" fo:font-size="10pt" style:font-size-asian="10pt"/>
    </style:style>
    <style:style style:name="List34Level3" style:family="text">
      <style:text-properties style:font-name="Wingdings" fo:font-size="10pt" style:font-size-asian="10pt"/>
    </style:style>
    <style:style style:name="List34Level4" style:family="text">
      <style:text-properties style:font-name="Wingdings" fo:font-size="10pt" style:font-size-asian="10pt"/>
    </style:style>
    <style:style style:name="List34Level5" style:family="text">
      <style:text-properties style:font-name="Wingdings" fo:font-size="10pt" style:font-size-asian="10pt"/>
    </style:style>
    <style:style style:name="List34Level6" style:family="text">
      <style:text-properties style:font-name="Wingdings" fo:font-size="10pt" style:font-size-asian="10pt"/>
    </style:style>
    <style:style style:name="List34Level7" style:family="text">
      <style:text-properties style:font-name="Wingdings" fo:font-size="10pt" style:font-size-asian="10pt"/>
    </style:style>
    <style:style style:name="List34Level8" style:family="text">
      <style:text-properties style:font-name="Wingdings" fo:font-size="10pt" style:font-size-asian="10pt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5Level0" style:family="text">
      <style:text-properties style:font-name="Symbol" fo:font-size="10pt" style:font-size-asian="10pt"/>
    </style:style>
    <style:style style:name="List35Level1" style:family="text">
      <style:text-properties style:font-name="Courier New" fo:font-size="10pt" style:font-size-asian="10pt"/>
    </style:style>
    <style:style style:name="List35Level2" style:family="text">
      <style:text-properties style:font-name="Wingdings" fo:font-size="10pt" style:font-size-asian="10pt"/>
    </style:style>
    <style:style style:name="List35Level3" style:family="text">
      <style:text-properties style:font-name="Wingdings" fo:font-size="10pt" style:font-size-asian="10pt"/>
    </style:style>
    <style:style style:name="List35Level4" style:family="text">
      <style:text-properties style:font-name="Wingdings" fo:font-size="10pt" style:font-size-asian="10pt"/>
    </style:style>
    <style:style style:name="List35Level5" style:family="text">
      <style:text-properties style:font-name="Wingdings" fo:font-size="10pt" style:font-size-asian="10pt"/>
    </style:style>
    <style:style style:name="List35Level6" style:family="text">
      <style:text-properties style:font-name="Wingdings" fo:font-size="10pt" style:font-size-asian="10pt"/>
    </style:style>
    <style:style style:name="List35Level7" style:family="text">
      <style:text-properties style:font-name="Wingdings" fo:font-size="10pt" style:font-size-asian="10pt"/>
    </style:style>
    <style:style style:name="List35Level8" style:family="text">
      <style:text-properties style:font-name="Wingdings" fo:font-size="10pt" style:font-size-asian="10pt"/>
    </style:style>
    <text:list-style style:name="LS35">
      <text:list-level-style-bullet text:bullet-char="" text:style-name="List3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6Level0" style:family="text">
      <style:text-properties style:font-name="Symbol" fo:font-size="10pt" style:font-size-asian="10pt"/>
    </style:style>
    <style:style style:name="List36Level1" style:family="text">
      <style:text-properties style:font-name="Courier New" fo:font-size="10pt" style:font-size-asian="10pt"/>
    </style:style>
    <style:style style:name="List36Level2" style:family="text">
      <style:text-properties style:font-name="Wingdings" fo:font-size="10pt" style:font-size-asian="10pt"/>
    </style:style>
    <style:style style:name="List36Level3" style:family="text">
      <style:text-properties style:font-name="Wingdings" fo:font-size="10pt" style:font-size-asian="10pt"/>
    </style:style>
    <style:style style:name="List36Level4" style:family="text">
      <style:text-properties style:font-name="Wingdings" fo:font-size="10pt" style:font-size-asian="10pt"/>
    </style:style>
    <style:style style:name="List36Level5" style:family="text">
      <style:text-properties style:font-name="Wingdings" fo:font-size="10pt" style:font-size-asian="10pt"/>
    </style:style>
    <style:style style:name="List36Level6" style:family="text">
      <style:text-properties style:font-name="Wingdings" fo:font-size="10pt" style:font-size-asian="10pt"/>
    </style:style>
    <style:style style:name="List36Level7" style:family="text">
      <style:text-properties style:font-name="Wingdings" fo:font-size="10pt" style:font-size-asian="10pt"/>
    </style:style>
    <style:style style:name="List36Level8" style:family="text">
      <style:text-properties style:font-name="Wingdings" fo:font-size="10pt" style:font-size-asian="10pt"/>
    </style:style>
    <text:list-style style:name="LS36">
      <text:list-level-style-bullet text:bullet-char="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7Level0" style:family="text">
      <style:text-properties style:font-name="Symbol" fo:font-size="10pt" style:font-size-asian="10pt"/>
    </style:style>
    <style:style style:name="List37Level1" style:family="text">
      <style:text-properties style:font-name="Courier New" fo:font-size="10pt" style:font-size-asian="10pt"/>
    </style:style>
    <style:style style:name="List37Level2" style:family="text">
      <style:text-properties style:font-name="Wingdings" fo:font-size="10pt" style:font-size-asian="10pt"/>
    </style:style>
    <style:style style:name="List37Level3" style:family="text">
      <style:text-properties style:font-name="Wingdings" fo:font-size="10pt" style:font-size-asian="10pt"/>
    </style:style>
    <style:style style:name="List37Level4" style:family="text">
      <style:text-properties style:font-name="Wingdings" fo:font-size="10pt" style:font-size-asian="10pt"/>
    </style:style>
    <style:style style:name="List37Level5" style:family="text">
      <style:text-properties style:font-name="Wingdings" fo:font-size="10pt" style:font-size-asian="10pt"/>
    </style:style>
    <style:style style:name="List37Level6" style:family="text">
      <style:text-properties style:font-name="Wingdings" fo:font-size="10pt" style:font-size-asian="10pt"/>
    </style:style>
    <style:style style:name="List37Level7" style:family="text">
      <style:text-properties style:font-name="Wingdings" fo:font-size="10pt" style:font-size-asian="10pt"/>
    </style:style>
    <style:style style:name="List37Level8" style:family="text">
      <style:text-properties style:font-name="Wingdings" fo:font-size="10pt" style:font-size-asian="10pt"/>
    </style:style>
    <text:list-style style:name="LS37">
      <text:list-level-style-bullet text:bullet-char="" text:style-name="List3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8Level0" style:family="text">
      <style:text-properties style:font-name="Symbol" fo:font-size="10pt" style:font-size-asian="10pt"/>
    </style:style>
    <style:style style:name="List38Level1" style:family="text">
      <style:text-properties style:font-name="Courier New" fo:font-size="10pt" style:font-size-asian="10pt"/>
    </style:style>
    <style:style style:name="List38Level2" style:family="text">
      <style:text-properties style:font-name="Wingdings" fo:font-size="10pt" style:font-size-asian="10pt"/>
    </style:style>
    <style:style style:name="List38Level3" style:family="text">
      <style:text-properties style:font-name="Wingdings" fo:font-size="10pt" style:font-size-asian="10pt"/>
    </style:style>
    <style:style style:name="List38Level4" style:family="text">
      <style:text-properties style:font-name="Wingdings" fo:font-size="10pt" style:font-size-asian="10pt"/>
    </style:style>
    <style:style style:name="List38Level5" style:family="text">
      <style:text-properties style:font-name="Wingdings" fo:font-size="10pt" style:font-size-asian="10pt"/>
    </style:style>
    <style:style style:name="List38Level6" style:family="text">
      <style:text-properties style:font-name="Wingdings" fo:font-size="10pt" style:font-size-asian="10pt"/>
    </style:style>
    <style:style style:name="List38Level7" style:family="text">
      <style:text-properties style:font-name="Wingdings" fo:font-size="10pt" style:font-size-asian="10pt"/>
    </style:style>
    <style:style style:name="List38Level8" style:family="text">
      <style:text-properties style:font-name="Wingdings" fo:font-size="10pt" style:font-size-asian="10pt"/>
    </style:style>
    <text:list-style style:name="LS38">
      <text:list-level-style-bullet text:bullet-char="" text:style-name="List3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9Level0" style:family="text">
      <style:text-properties style:font-name="Symbol" fo:font-size="10pt" style:font-size-asian="10pt"/>
    </style:style>
    <style:style style:name="List39Level1" style:family="text">
      <style:text-properties style:font-name="Courier New" fo:font-size="10pt" style:font-size-asian="10pt"/>
    </style:style>
    <style:style style:name="List39Level2" style:family="text">
      <style:text-properties style:font-name="Wingdings" fo:font-size="10pt" style:font-size-asian="10pt"/>
    </style:style>
    <style:style style:name="List39Level3" style:family="text">
      <style:text-properties style:font-name="Wingdings" fo:font-size="10pt" style:font-size-asian="10pt"/>
    </style:style>
    <style:style style:name="List39Level4" style:family="text">
      <style:text-properties style:font-name="Wingdings" fo:font-size="10pt" style:font-size-asian="10pt"/>
    </style:style>
    <style:style style:name="List39Level5" style:family="text">
      <style:text-properties style:font-name="Wingdings" fo:font-size="10pt" style:font-size-asian="10pt"/>
    </style:style>
    <style:style style:name="List39Level6" style:family="text">
      <style:text-properties style:font-name="Wingdings" fo:font-size="10pt" style:font-size-asian="10pt"/>
    </style:style>
    <style:style style:name="List39Level7" style:family="text">
      <style:text-properties style:font-name="Wingdings" fo:font-size="10pt" style:font-size-asian="10pt"/>
    </style:style>
    <style:style style:name="List39Level8" style:family="text">
      <style:text-properties style:font-name="Wingdings" fo:font-size="10pt" style:font-size-asian="10pt"/>
    </style:style>
    <text:list-style style:name="LS39">
      <text:list-level-style-bullet text:bullet-char="" text:style-name="List3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0Level0" style:family="text">
      <style:text-properties style:font-name="Symbol" fo:font-size="10pt" style:font-size-asian="10pt"/>
    </style:style>
    <style:style style:name="List40Level1" style:family="text">
      <style:text-properties style:font-name="Courier New" fo:font-size="10pt" style:font-size-asian="10pt"/>
    </style:style>
    <style:style style:name="List40Level2" style:family="text">
      <style:text-properties style:font-name="Wingdings" fo:font-size="10pt" style:font-size-asian="10pt"/>
    </style:style>
    <style:style style:name="List40Level3" style:family="text">
      <style:text-properties style:font-name="Wingdings" fo:font-size="10pt" style:font-size-asian="10pt"/>
    </style:style>
    <style:style style:name="List40Level4" style:family="text">
      <style:text-properties style:font-name="Wingdings" fo:font-size="10pt" style:font-size-asian="10pt"/>
    </style:style>
    <style:style style:name="List40Level5" style:family="text">
      <style:text-properties style:font-name="Wingdings" fo:font-size="10pt" style:font-size-asian="10pt"/>
    </style:style>
    <style:style style:name="List40Level6" style:family="text">
      <style:text-properties style:font-name="Wingdings" fo:font-size="10pt" style:font-size-asian="10pt"/>
    </style:style>
    <style:style style:name="List40Level7" style:family="text">
      <style:text-properties style:font-name="Wingdings" fo:font-size="10pt" style:font-size-asian="10pt"/>
    </style:style>
    <style:style style:name="List40Level8" style:family="text">
      <style:text-properties style:font-name="Wingdings" fo:font-size="10pt" style:font-size-asian="10pt"/>
    </style:style>
    <text:list-style style:name="LS40">
      <text:list-level-style-bullet text:bullet-char="" text:style-name="List4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list-style style:name="LS41">
      <text:list-level-style-number style:num-format="1" text:style-name="List4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2Level0" style:family="text">
      <style:text-properties fo:font-size="10pt" style:font-size-asian="10pt" style:font-size-complex="10pt"/>
    </style:style>
    <text:list-style style:name="LS42">
      <text:list-level-style-number style:num-format="1" text:style-name="List42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fo:font-size="10pt" style:font-size-asian="10pt" style:font-size-complex="10pt"/>
      </text:list-level-style-number>
      <text:list-level-style-number style:num-format="a" text:style-name="List42Level1" style:num-suffix=".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i" text:style-name="List42Level2" style:num-suffix="." text:level="3">
        <style:list-level-properties text:min-label-width="5.08cm" text:min-label-distance="0.318cm" fo:text-align="end" text:list-level-position-and-space-mode="label-alignment">
          <style:list-level-label-alignment text:label-followed-by="listtab" fo:margin-left="5.08cm" fo:text-indent="-0.318cm"/>
        </style:list-level-properties>
      </text:list-level-style-number>
      <text:list-level-style-number style:num-format="1" text:style-name="List42Level3" style:num-suffix=".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a" text:style-name="List42Level4" style:num-suffix=".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i" text:style-name="List42Level5" style:num-suffix="." text:level="6">
        <style:list-level-properties text:min-label-width="8.89cm" text:min-label-distance="0.318cm" fo:text-align="end" text:list-level-position-and-space-mode="label-alignment">
          <style:list-level-label-alignment text:label-followed-by="listtab" fo:margin-left="8.89cm" fo:text-indent="-0.318cm"/>
        </style:list-level-properties>
      </text:list-level-style-number>
      <text:list-level-style-number style:num-format="1" text:style-name="List42Level6" style:num-suffix=".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a" text:style-name="List42Level7" style:num-suffix=".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  <text:list-level-style-number style:num-format="i" text:style-name="List42Level8" style:num-suffix="." text:level="9">
        <style:list-level-properties text:min-label-width="12.7cm" text:min-label-distance="0.318cm" fo:text-align="end" text:list-level-position-and-space-mode="label-alignment">
          <style:list-level-label-alignment text:label-followed-by="listtab" fo:margin-left="12.7cm" fo:text-indent="-0.318cm"/>
        </style:list-level-properties>
      </text:list-level-style-number>
    </text:list-style>
    <style:style style:name="List43Level0" style:family="text">
      <style:text-properties fo:font-size="10pt" style:font-size-asian="10pt" style:font-size-complex="10pt"/>
    </style:style>
    <text:list-style style:name="LS43">
      <text:list-level-style-number style:num-format="1" text:style-name="List43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fo:font-size="10pt" style:font-size-asian="10pt" style:font-size-complex="10pt"/>
      </text:list-level-style-number>
      <text:list-level-style-number style:num-format="a" text:style-name="List43Level1" style:num-suffix=".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i" text:style-name="List43Level2" style:num-suffix="." text:level="3">
        <style:list-level-properties text:min-label-width="5.08cm" text:min-label-distance="0.318cm" fo:text-align="end" text:list-level-position-and-space-mode="label-alignment">
          <style:list-level-label-alignment text:label-followed-by="listtab" fo:margin-left="5.08cm" fo:text-indent="-0.318cm"/>
        </style:list-level-properties>
      </text:list-level-style-number>
      <text:list-level-style-number style:num-format="1" text:style-name="List43Level3" style:num-suffix=".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a" text:style-name="List43Level4" style:num-suffix=".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i" text:style-name="List43Level5" style:num-suffix="." text:level="6">
        <style:list-level-properties text:min-label-width="8.89cm" text:min-label-distance="0.318cm" fo:text-align="end" text:list-level-position-and-space-mode="label-alignment">
          <style:list-level-label-alignment text:label-followed-by="listtab" fo:margin-left="8.89cm" fo:text-indent="-0.318cm"/>
        </style:list-level-properties>
      </text:list-level-style-number>
      <text:list-level-style-number style:num-format="1" text:style-name="List43Level6" style:num-suffix=".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a" text:style-name="List43Level7" style:num-suffix=".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  <text:list-level-style-number style:num-format="i" text:style-name="List43Level8" style:num-suffix="." text:level="9">
        <style:list-level-properties text:min-label-width="12.7cm" text:min-label-distance="0.318cm" fo:text-align="end" text:list-level-position-and-space-mode="label-alignment">
          <style:list-level-label-alignment text:label-followed-by="listtab" fo:margin-left="12.7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3" style:family="paragraph" style:parent-style-name="Footer"/>
    <style:style style:name="FR2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4" style:family="paragraph" style:parent-style-name="Normal"/>
    <style:style style:name="T4_1" style:family="text">
      <style:text-properties fo:color="#000000" style:font-name="Aptos" fo:font-size="10pt" style:font-name-asian="Aptos" style:font-size-asian="10pt" style:font-name-complex="Aptos" style:font-size-complex="10pt"/>
    </style:style>
  </office:automatic-styles>
  <office:master-styles>
    <style:master-page style:name="Standard" style:page-layout-name="pm1">
      <style:header>
        <text:p text:style-name="P1"><draw:frame svg:x="0cm" svg:y="0cm" svg:width="1.441cm" svg:height="0.96cm" draw:style-name="FR1" text:anchor-type="page" draw:z-index="4"><draw:text-box fo:min-height="0.96cm"><text:p text:style-name="P2"><text:span text:style-name="T2_1">OFFICIAL</text:span></text:p></draw:text-box><svg:desc>OFFICIAL</svg:desc></draw:frame></text:p>
      </style:header>
      <style:footer>
        <text:p text:style-name="P3"><draw:frame svg:x="0cm" svg:y="0cm" svg:width="1.441cm" svg:height="0.96cm" draw:style-name="FR2" text:anchor-type="page" draw:z-index="10"><draw:text-box fo:min-height="0.96cm"><text:p text:style-name="P4"><text:span text:style-name="T4_1">OFFICIAL</text:span></text:p></draw:text-box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UCAP Year 4 Annual Review</dc:title>
    <meta:initial-creator>Gerard Howe</meta:initial-creator>
    <meta:creation-date>2026-07-21T16:19:00</meta:creation-date>
    <dc:creator>Ingrina Shieh</dc:creator>
    <dc:date>2026-07-21T16:19:00</dc:date>
    <meta:editing-cycles>2</meta:editing-cycles>
    <meta:document-statistic meta:page-count="19" meta:paragraph-count="583" meta:row-count="1530" meta:word-count="8836" meta:character-count="61804" meta:non-whitespace-character-count="53551"/>
    <meta:user-defined meta:name="Business Document Type">Annual review</meta:user-defined>
    <meta:user-defined meta:name="ClassificationContentMarkingFooterFontProps">#000000,10,Aptos</meta:user-defined>
    <meta:user-defined meta:name="ClassificationContentMarkingFooterShapeIds">75c766d6,443de8ae,28e0ab62</meta:user-defined>
    <meta:user-defined meta:name="ClassificationContentMarkingFooterText">OFFICIAL</meta:user-defined>
    <meta:user-defined meta:name="ClassificationContentMarkingHeaderFontProps">#000000,10,Aptos</meta:user-defined>
    <meta:user-defined meta:name="ClassificationContentMarkingHeaderShapeIds">94016a8,6fd3c706,2962518f</meta:user-defined>
    <meta:user-defined meta:name="ClassificationContentMarkingHeaderText">OFFICIAL</meta:user-defined>
    <meta:user-defined meta:name="ContentTypeId">0x010100A9E804AD2130B047BEB1B1355903FA590700545E687E7713524483634713012F732D</meta:user-defined>
    <meta:user-defined meta:name="docLang">en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