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ourier New" svg:font-family="Courier New" style:font-pitch="fixed" style:font-family-generic="moder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ptos" svg:font-family="Aptos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Yu Mincho" svg:font-family="Yu Mincho" style:font-pitch="variable" style:font-family-generic="roman"/>
    <style:font-face style:name="Arial_MSFontService" svg:font-family="Arial_MSFontService" style:font-family-generic="roman"/>
    <style:font-face style:name="Gill Sans MT" svg:font-family="Gill Sans MT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 fo:font-size="11pt" style:font-size-asian="11pt" style:font-name-complex="Arial" style:font-size-complex="11pt"/>
    </style:style>
    <style:style style:name="P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T6_3" style:family="text"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T6_4" style:family="text"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0.132cm" fo:margin-left="0cm"/>
    </style:style>
    <style:style style:name="Column4" style:family="table-column">
      <style:table-column-properties style:column-width="4.022cm" style:use-optimal-column-width="false"/>
    </style:style>
    <style:style style:name="Column5" style:family="table-column">
      <style:table-column-properties style:column-width="2.205cm" style:use-optimal-column-width="false"/>
    </style:style>
    <style:style style:name="Column6" style:family="table-column">
      <style:table-column-properties style:column-width="2.187cm" style:use-optimal-column-width="false"/>
    </style:style>
    <style:style style:name="Column7" style:family="table-column">
      <style:table-column-properties style:column-width="1.718cm" style:use-optimal-column-width="false"/>
    </style:style>
    <style:style style:name="Row4" style:family="table-row">
      <style:table-row-properties style:use-optimal-row-height="false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100%" fo:margin-bottom="0cm"/>
    </style:style>
    <style:style style:name="T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100%" fo:margin-bottom="0cm"/>
    </style:style>
    <style:style style:name="T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5" style:family="table-row">
      <style:table-row-properties style:use-optimal-row-height="false"/>
    </style:style>
    <style:style style:name="Cell11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100%" fo:margin-bottom="0cm"/>
    </style:style>
    <style:style style:name="T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100%" fo:margin-bottom="0cm"/>
    </style:style>
    <style:style style:name="T1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" style:family="table-row">
      <style:table-row-properties style:min-row-height="0.545cm" style:use-optimal-row-height="false"/>
    </style:style>
    <style:style style:name="Cell1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100%" fo:margin-bottom="0cm"/>
    </style:style>
    <style:style style:name="T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100%" fo:margin-bottom="0cm"/>
    </style:style>
    <style:style style:name="T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2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6.445cm" fo:margin-left="-0.009cm"/>
    </style:style>
    <style:style style:name="Column8" style:family="table-column">
      <style:table-column-properties style:column-width="6.779cm"/>
    </style:style>
    <style:style style:name="Column9" style:family="table-column">
      <style:table-column-properties style:column-width="9.666cm"/>
    </style:style>
    <style:style style:name="Row7" style:family="table-row">
      <style:table-row-properties style:min-row-height="0.626cm"/>
    </style:style>
    <style:style style:name="Cell1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/>
    <style:style style:name="T26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2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" style:family="table-row">
      <style:table-row-properties style:min-row-height="0.711cm"/>
    </style:style>
    <style:style style:name="Cell21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</style:style>
    <style:style style:name="T28_1" style:family="text"/>
    <style:style style:name="T28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2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0" style:family="paragraph" style:parent-style-name="Normal">
      <style:paragraph-properties fo:line-height="108%" fo:margin-bottom="0.282cm"/>
    </style:style>
    <style:style style:name="T30_1" style:family="text">
      <style:text-properties fo:font-size="11pt" style:font-size-asian="11pt" style:font-name-complex="Arial" style:font-size-complex="11pt" fo:font-weight="bold" style:font-weight-asian="bold"/>
    </style:style>
    <style:style style:name="T30_2" style:family="text">
      <style:text-properties fo:font-size="11pt" style:font-size-asian="11pt" style:font-name-complex="Arial" style:font-size-complex="11pt"/>
    </style:style>
    <style:style style:name="P31" style:family="paragraph" style:parent-style-name="Normal"/>
    <style:style style:name="T31_1" style:family="text">
      <style:text-properties fo:font-size="11pt" style:font-size-asian="11pt" style:font-name-complex="Arial" style:font-size-complex="11pt" fo:font-weight="bold" style:font-weight-asian="bold"/>
    </style:style>
    <style:style style:name="P32" style:family="paragraph" style:parent-style-name="Normal">
      <style:paragraph-properties fo:text-align="justify" fo:margin-top="0.071cm" fo:margin-bottom="0.282cm"/>
    </style:style>
    <style:style style:name="T32_1" style:family="text">
      <style:text-properties fo:font-size="11pt" style:font-size-asian="11pt" style:font-name-complex="Arial" style:font-size-complex="11pt" style:font-weight-complex="bold"/>
    </style:style>
    <style:style style:name="T32_2" style:family="text">
      <style:text-properties fo:font-size="11pt" style:font-size-asian="11pt" style:font-name-complex="Arial" style:font-size-complex="11pt" style:font-weight-complex="bold"/>
    </style:style>
    <style:style style:name="T32_3" style:family="text">
      <style:text-properties fo:font-size="11pt" style:font-size-asian="11pt" style:font-name-complex="Arial" style:font-size-complex="11pt" style:font-weight-complex="bold"/>
    </style:style>
    <style:style style:name="T32_4" style:family="text">
      <style:text-properties fo:font-size="11pt" style:font-size-asian="11pt" style:font-name-complex="Arial" style:font-size-complex="11pt" style:font-weight-complex="bold"/>
    </style:style>
    <style:style style:name="T32_5" style:family="text">
      <style:text-properties fo:font-size="11pt" style:font-size-asian="11pt" style:font-name-complex="Arial" style:font-size-complex="11pt" style:font-weight-complex="bold"/>
    </style:style>
    <style:style style:name="T32_6" style:family="text">
      <style:text-properties fo:font-size="11pt" style:font-size-asian="11pt" style:font-name-complex="Arial" style:font-size-complex="11pt" style:font-weight-complex="bold"/>
    </style:style>
    <style:style style:name="P33" style:family="paragraph" style:parent-style-name="List_20_Paragraph">
      <style:paragraph-properties fo:text-align="justify" fo:text-indent="-0.751cm" fo:margin-top="0.071cm" fo:margin-bottom="0.282cm" fo:margin-left="0.751cm"/>
      <style:text-properties fo:font-size="11pt" style:font-size-asian="11pt" style:font-name-complex="Arial" style:font-size-complex="11pt"/>
    </style:style>
    <style:style style:name="T33_1" style:family="text">
      <style:text-properties fo:font-size="11pt" style:font-size-asian="11pt" style:font-name-complex="Arial" style:font-size-complex="11pt"/>
    </style:style>
    <style:style style:name="T33_2" style:family="text">
      <style:text-properties fo:font-size="11pt" style:font-size-asian="11pt" style:font-name-complex="Arial" style:font-size-complex="11pt"/>
    </style:style>
    <style:style style:name="T33_3" style:family="text">
      <style:text-properties fo:font-size="11pt" style:font-size-asian="11pt" style:font-name-complex="Arial" style:font-size-complex="11pt"/>
    </style:style>
    <style:style style:name="T33_4" style:family="text">
      <style:text-properties fo:font-size="11pt" style:font-size-asian="11pt" style:font-name-complex="Arial" style:font-size-complex="11pt"/>
    </style:style>
    <style:style style:name="T33_5" style:family="text">
      <style:text-properties fo:font-size="11pt" style:font-size-asian="11pt" style:font-name-complex="Arial" style:font-size-complex="11pt"/>
    </style:style>
    <style:style style:name="T33_6" style:family="text">
      <style:text-properties fo:font-size="11pt" style:font-size-asian="11pt" style:font-name-complex="Arial" style:font-size-complex="11pt"/>
    </style:style>
    <style:style style:name="P34" style:family="paragraph" style:parent-style-name="List_20_Paragraph">
      <style:paragraph-properties fo:text-align="justify" fo:text-indent="-0.751cm" fo:margin-top="0.071cm" fo:margin-bottom="0.282cm" fo:margin-left="0.751cm"/>
    </style:style>
    <style:style style:name="T34_1" style:family="text">
      <style:text-properties fo:font-size="11pt" style:font-size-asian="11pt" style:font-name-complex="Arial" style:font-size-complex="11pt"/>
    </style:style>
    <style:style style:name="T34_2" style:family="text">
      <style:text-properties fo:font-size="11pt" style:font-size-asian="11pt" style:font-name-complex="Arial" style:font-size-complex="11pt" style:font-weight-complex="bold"/>
    </style:style>
    <style:style style:name="T34_3" style:family="text">
      <style:text-properties fo:font-size="11pt" style:font-size-asian="11pt" style:font-name-complex="Arial" style:font-size-complex="11pt"/>
    </style:style>
    <style:style style:name="T34_4" style:family="text">
      <style:text-properties fo:font-size="11pt" style:font-size-asian="11pt" style:font-name-complex="Arial" style:font-size-complex="11pt"/>
    </style:style>
    <style:style style:name="T34_5" style:family="text">
      <style:text-properties fo:font-size="11pt" style:font-size-asian="11pt" style:font-name-complex="Arial" style:font-size-complex="11pt"/>
    </style:style>
    <style:style style:name="P35" style:family="paragraph" style:parent-style-name="List_20_Paragraph">
      <style:paragraph-properties fo:text-align="justify" fo:text-indent="-0.751cm" fo:margin-top="0.071cm" fo:margin-bottom="0.282cm" fo:margin-left="0.751cm"/>
    </style:style>
    <style:style style:name="T35_1" style:family="text">
      <style:text-properties fo:font-size="11pt" style:font-size-asian="11pt" style:font-name-complex="Arial" style:font-size-complex="11pt"/>
    </style:style>
    <style:style style:name="T35_2" style:family="text">
      <style:text-properties fo:font-size="11pt" style:font-size-asian="11pt" style:font-name-complex="Arial" style:font-size-complex="11pt"/>
    </style:style>
    <style:style style:name="T35_3" style:family="text">
      <style:text-properties fo:font-size="11pt" style:font-size-asian="11pt" style:font-name-complex="Arial" style:font-size-complex="11pt"/>
    </style:style>
    <style:style style:name="P36" style:family="paragraph" style:parent-style-name="List_20_Paragraph">
      <style:paragraph-properties fo:text-align="justify" fo:text-indent="-0.751cm" fo:margin-top="0.071cm" fo:margin-bottom="0.282cm" fo:margin-left="0.751cm"/>
    </style:style>
    <style:style style:name="T36_1" style:family="text">
      <style:text-properties fo:font-size="11pt" style:font-size-asian="11pt" style:font-name-complex="Arial" style:font-size-complex="11pt"/>
    </style:style>
    <style:style style:name="T36_2" style:family="text">
      <style:text-properties fo:font-size="11pt" style:font-size-asian="11pt" style:font-name-complex="Arial" style:font-size-complex="11pt"/>
    </style:style>
    <style:style style:name="T36_3" style:family="text">
      <style:text-properties fo:font-size="11pt" style:font-size-asian="11pt" style:font-name-complex="Arial" style:font-size-complex="11pt"/>
    </style:style>
    <style:style style:name="P37" style:family="paragraph" style:parent-style-name="List_20_Paragraph">
      <style:paragraph-properties fo:text-align="justify" fo:text-indent="-0.751cm" fo:margin-top="0.071cm" fo:margin-bottom="0.282cm" fo:margin-left="0.751cm"/>
    </style:style>
    <style:style style:name="T37_1" style:family="text">
      <style:text-properties fo:font-size="11pt" style:font-size-asian="11pt" style:font-name-complex="Arial" style:font-size-complex="11pt"/>
    </style:style>
    <style:style style:name="T37_2" style:family="text">
      <style:text-properties fo:font-size="11pt" style:font-size-asian="11pt" style:font-name-complex="Arial" style:font-size-complex="11pt"/>
    </style:style>
    <style:style style:name="T37_3" style:family="text">
      <style:text-properties fo:font-size="11pt" style:font-size-asian="11pt" style:font-name-complex="Arial" style:font-size-complex="11pt"/>
    </style:style>
    <style:style style:name="P38" style:family="paragraph" style:parent-style-name="List_20_Paragraph">
      <style:paragraph-properties fo:text-align="justify" fo:text-indent="-0.751cm" fo:margin-top="0.071cm" fo:margin-bottom="0.282cm" fo:margin-left="0.751cm"/>
    </style:style>
    <style:style style:name="T38_1" style:family="text">
      <style:text-properties fo:font-size="11pt" style:font-size-asian="11pt" style:font-name-complex="Arial" style:font-size-complex="11pt"/>
    </style:style>
    <style:style style:name="T38_2" style:family="text">
      <style:text-properties fo:font-size="11pt" style:font-size-asian="11pt" style:font-name-complex="Arial" style:font-size-complex="11pt"/>
    </style:style>
    <style:style style:name="P39" style:family="paragraph" style:parent-style-name="Normal">
      <style:paragraph-properties fo:text-align="justify" fo:margin-top="0.071cm" fo:margin-bottom="0.282cm"/>
    </style:style>
    <style:style style:name="T39_1" style:family="text">
      <style:text-properties fo:font-size="11pt" style:font-size-asian="11pt" style:font-name-complex="Arial" style:font-size-complex="11pt"/>
    </style:style>
    <style:style style:name="T39_2" style:family="text">
      <style:text-properties fo:font-size="11pt" style:font-size-asian="11pt" style:font-name-complex="Arial" style:font-size-complex="11pt"/>
    </style:style>
    <style:style style:name="T39_3" style:family="text">
      <style:text-properties fo:font-size="11pt" style:font-size-asian="11pt" style:font-name-complex="Arial" style:font-size-complex="11pt"/>
    </style:style>
    <style:style style:name="T39_4" style:family="text">
      <style:text-properties fo:font-size="11pt" style:font-size-asian="11pt" style:font-name-complex="Arial" style:font-size-complex="11pt"/>
    </style:style>
    <style:style style:name="T39_5" style:family="text">
      <style:text-properties fo:font-size="11pt" style:font-size-asian="11pt" style:font-name-complex="Arial" style:font-size-complex="11pt"/>
    </style:style>
    <style:style style:name="T39_6" style:family="text">
      <style:text-properties fo:font-size="11pt" style:font-size-asian="11pt" style:font-name-complex="Arial" style:font-size-complex="11pt"/>
    </style:style>
    <style:style style:name="T39_7" style:family="text">
      <style:text-properties fo:font-size="11pt" style:font-size-asian="11pt" style:font-name-complex="Arial" style:font-size-complex="11pt"/>
    </style:style>
    <style:style style:name="T39_8" style:family="text">
      <style:text-properties fo:font-size="11pt" style:font-size-asian="11pt" style:font-name-complex="Arial" style:font-size-complex="11pt"/>
    </style:style>
    <style:style style:name="T39_9" style:family="text">
      <style:text-properties fo:font-size="11pt" style:font-size-asian="11pt" style:font-name-complex="Arial" style:font-size-complex="11pt"/>
    </style:style>
    <style:style style:name="T39_10" style:family="text">
      <style:text-properties fo:font-size="11pt" style:font-size-asian="11pt" style:font-name-complex="Arial" style:font-size-complex="11pt"/>
    </style:style>
    <style:style style:name="T39_11" style:family="text">
      <style:text-properties fo:font-size="11pt" style:font-size-asian="11pt" style:font-name-complex="Arial" style:font-size-complex="11pt"/>
    </style:style>
    <style:style style:name="T39_12" style:family="text">
      <style:text-properties fo:font-size="11pt" style:font-size-asian="11pt" style:font-name-complex="Arial" style:font-size-complex="11pt"/>
    </style:style>
    <style:style style:name="T39_13" style:family="text">
      <style:text-properties fo:font-size="11pt" style:font-size-asian="11pt" style:font-name-complex="Arial" style:font-size-complex="11pt"/>
    </style:style>
    <style:style style:name="T39_14" style:family="text">
      <style:text-properties fo:font-size="11pt" style:font-size-asian="11pt" style:font-name-complex="Arial" style:font-size-complex="11pt"/>
    </style:style>
    <style:style style:name="T39_15" style:family="text">
      <style:text-properties fo:font-size="11pt" style:font-size-asian="11pt" style:font-name-complex="Arial" style:font-size-complex="11pt"/>
    </style:style>
    <style:style style:name="T39_16" style:family="text">
      <style:text-properties fo:font-size="11pt" style:font-size-asian="11pt" style:font-name-complex="Arial" style:font-size-complex="11pt"/>
    </style:style>
    <style:style style:name="T39_17" style:family="text">
      <style:text-properties fo:font-size="11pt" style:font-size-asian="11pt" style:font-name-complex="Arial" style:font-size-complex="11pt"/>
    </style:style>
    <style:style style:name="T39_18" style:family="text">
      <style:text-properties fo:font-size="11pt" style:font-size-asian="11pt" style:font-name-complex="Arial" style:font-size-complex="11pt"/>
    </style:style>
    <style:style style:name="T39_19" style:family="text">
      <style:text-properties fo:font-size="11pt" style:font-size-asian="11pt" style:font-name-complex="Arial" style:font-size-complex="11pt"/>
    </style:style>
    <style:style style:name="T39_20" style:family="text">
      <style:text-properties fo:font-size="11pt" style:font-size-asian="11pt" style:font-name-complex="Arial" style:font-size-complex="11pt"/>
    </style:style>
    <style:style style:name="T39_21" style:family="text">
      <style:text-properties fo:font-size="11pt" style:font-size-asian="11pt" style:font-name-complex="Arial" style:font-size-complex="11pt"/>
    </style:style>
    <style:style style:name="T39_22" style:family="text">
      <style:text-properties fo:font-size="11pt" style:font-size-asian="11pt" style:font-name-complex="Arial" style:font-size-complex="11pt"/>
    </style:style>
    <style:style style:name="T39_23" style:family="text">
      <style:text-properties fo:font-size="11pt" style:font-size-asian="11pt" style:font-name-complex="Arial" style:font-size-complex="11pt"/>
    </style:style>
    <style:style style:name="T39_24" style:family="text">
      <style:text-properties fo:font-size="11pt" style:font-size-asian="11pt" style:font-name-complex="Arial" style:font-size-complex="11pt"/>
    </style:style>
    <style:style style:name="T39_25" style:family="text">
      <style:text-properties fo:font-size="11pt" style:font-size-asian="11pt" style:font-name-complex="Arial" style:font-size-complex="11pt"/>
    </style:style>
    <style:style style:name="T39_26" style:family="text">
      <style:text-properties fo:font-size="11pt" style:font-size-asian="11pt" style:font-name-complex="Arial" style:font-size-complex="11pt"/>
    </style:style>
    <style:style style:name="T39_27" style:family="text">
      <style:text-properties fo:font-size="11pt" style:font-size-asian="11pt" style:font-name-complex="Arial" style:font-size-complex="11pt"/>
    </style:style>
    <style:style style:name="T39_28" style:family="text">
      <style:text-properties fo:font-size="11pt" style:font-size-asian="11pt" style:font-name-complex="Arial" style:font-size-complex="11pt"/>
    </style:style>
    <style:style style:name="T39_29" style:family="text">
      <style:text-properties fo:font-size="11pt" style:font-size-asian="11pt" style:font-name-complex="Arial" style:font-size-complex="11pt"/>
    </style:style>
    <style:style style:name="T39_30" style:family="text">
      <style:text-properties fo:font-size="11pt" style:font-size-asian="11pt" style:font-name-complex="Arial" style:font-size-complex="11pt"/>
    </style:style>
    <style:style style:name="T39_31" style:family="text">
      <style:text-properties fo:font-size="11pt" style:font-size-asian="11pt" style:font-name-complex="Arial" style:font-size-complex="11pt"/>
    </style:style>
    <style:style style:name="T39_32" style:family="text">
      <style:text-properties fo:font-size="11pt" style:font-size-asian="11pt" style:font-name-complex="Arial" style:font-size-complex="11pt"/>
    </style:style>
    <style:style style:name="T39_33" style:family="text">
      <style:text-properties fo:font-size="11pt" style:font-size-asian="11pt" style:font-name-complex="Arial" style:font-size-complex="11pt"/>
    </style:style>
    <style:style style:name="T39_34" style:family="text">
      <style:text-properties fo:font-size="11pt" style:font-size-asian="11pt" style:font-name-complex="Arial" style:font-size-complex="11pt"/>
    </style:style>
    <style:style style:name="T39_35" style:family="text">
      <style:text-properties fo:font-size="11pt" style:font-size-asian="11pt" style:font-name-complex="Arial" style:font-size-complex="11pt"/>
    </style:style>
    <style:style style:name="T39_36" style:family="text">
      <style:text-properties fo:font-size="11pt" style:font-size-asian="11pt" style:font-name-complex="Arial" style:font-size-complex="11pt"/>
    </style:style>
    <style:style style:name="T39_37" style:family="text">
      <style:text-properties fo:font-size="11pt" style:font-size-asian="11pt" style:font-name-complex="Arial" style:font-size-complex="11pt"/>
    </style:style>
    <style:style style:name="T39_38" style:family="text">
      <style:text-properties fo:font-size="11pt" style:font-size-asian="11pt" style:font-name-complex="Arial" style:font-size-complex="11pt"/>
    </style:style>
    <style:style style:name="T39_39" style:family="text">
      <style:text-properties fo:font-size="11pt" style:font-size-asian="11pt" style:font-name-complex="Arial" style:font-size-complex="11pt"/>
    </style:style>
    <style:style style:name="T39_40" style:family="text">
      <style:text-properties fo:font-size="11pt" style:font-size-asian="11pt" style:font-name-complex="Arial" style:font-size-complex="11pt"/>
    </style:style>
    <style:style style:name="T39_41" style:family="text">
      <style:text-properties fo:font-size="11pt" style:font-size-asian="11pt" style:font-name-complex="Arial" style:font-size-complex="11pt"/>
    </style:style>
    <style:style style:name="T39_42" style:family="text">
      <style:text-properties fo:font-size="11pt" style:font-size-asian="11pt" style:font-name-complex="Arial" style:font-size-complex="11pt"/>
    </style:style>
    <style:style style:name="T39_43" style:family="text">
      <style:text-properties fo:font-size="11pt" style:font-size-asian="11pt" style:font-name-complex="Arial" style:font-size-complex="11pt"/>
    </style:style>
    <style:style style:name="T39_44" style:family="text">
      <style:text-properties fo:font-size="11pt" style:font-size-asian="11pt" style:font-name-complex="Arial" style:font-size-complex="11pt"/>
    </style:style>
    <style:style style:name="T39_45" style:family="text">
      <style:text-properties fo:font-size="11pt" style:font-size-asian="11pt" style:font-name-complex="Arial" style:font-size-complex="11pt"/>
    </style:style>
    <style:style style:name="T39_46" style:family="text">
      <style:text-properties fo:font-size="11pt" style:font-size-asian="11pt" style:font-name-complex="Arial" style:font-size-complex="11pt"/>
    </style:style>
    <style:style style:name="T39_47" style:family="text">
      <style:text-properties fo:font-size="11pt" style:font-size-asian="11pt" style:font-name-complex="Arial" style:font-size-complex="11pt"/>
    </style:style>
    <style:style style:name="T39_48" style:family="text">
      <style:text-properties fo:font-size="11pt" style:font-size-asian="11pt" style:font-name-complex="Arial" style:font-size-complex="11pt"/>
    </style:style>
    <style:style style:name="T39_49" style:family="text">
      <style:text-properties fo:font-size="11pt" style:font-size-asian="11pt" style:font-name-complex="Arial" style:font-size-complex="11pt"/>
    </style:style>
    <style:style style:name="T39_50" style:family="text">
      <style:text-properties fo:font-size="11pt" style:font-size-asian="11pt" style:font-name-complex="Arial" style:font-size-complex="11pt"/>
    </style:style>
    <style:style style:name="T39_51" style:family="text">
      <style:text-properties fo:font-size="11pt" style:font-size-asian="11pt" style:font-name-complex="Arial" style:font-size-complex="11pt"/>
    </style:style>
    <style:style style:name="T39_52" style:family="text">
      <style:text-properties fo:font-size="11pt" style:font-size-asian="11pt" style:font-name-complex="Arial" style:font-size-complex="11pt"/>
    </style:style>
    <style:style style:name="T39_53" style:family="text">
      <style:text-properties fo:font-size="11pt" style:font-size-asian="11pt" style:font-name-complex="Arial" style:font-size-complex="11pt"/>
    </style:style>
    <style:style style:name="T39_54" style:family="text">
      <style:text-properties fo:font-size="11pt" style:font-size-asian="11pt" style:font-name-complex="Arial" style:font-size-complex="11pt"/>
    </style:style>
    <style:style style:name="T39_55" style:family="text">
      <style:text-properties fo:font-size="11pt" style:font-size-asian="11pt" style:font-name-complex="Arial" style:font-size-complex="11pt"/>
    </style:style>
    <style:style style:name="T39_56" style:family="text">
      <style:text-properties fo:font-size="11pt" style:font-size-asian="11pt" style:font-name-complex="Arial" style:font-size-complex="11pt"/>
    </style:style>
    <style:style style:name="T39_57" style:family="text">
      <style:text-properties fo:font-size="11pt" style:font-size-asian="11pt" style:font-name-complex="Arial" style:font-size-complex="11pt"/>
    </style:style>
    <style:style style:name="T39_58" style:family="text">
      <style:text-properties fo:font-size="11pt" style:font-size-asian="11pt" style:font-name-complex="Arial" style:font-size-complex="11pt"/>
    </style:style>
    <style:style style:name="T39_59" style:family="text">
      <style:text-properties fo:font-size="11pt" style:font-size-asian="11pt" style:font-name-complex="Arial" style:font-size-complex="11pt"/>
    </style:style>
    <style:style style:name="T39_60" style:family="text">
      <style:text-properties fo:font-size="11pt" style:font-size-asian="11pt" style:font-name-complex="Arial" style:font-size-complex="11pt"/>
    </style:style>
    <style:style style:name="T39_61" style:family="text">
      <style:text-properties fo:font-size="11pt" style:font-size-asian="11pt" style:font-name-complex="Arial" style:font-size-complex="11pt"/>
    </style:style>
    <style:style style:name="T39_62" style:family="text">
      <style:text-properties fo:font-size="11pt" style:font-size-asian="11pt" style:font-name-complex="Arial" style:font-size-complex="11pt"/>
    </style:style>
    <style:style style:name="T39_63" style:family="text">
      <style:text-properties fo:font-size="11pt" style:font-size-asian="11pt" style:font-name-complex="Arial" style:font-size-complex="11pt"/>
    </style:style>
    <style:style style:name="T39_64" style:family="text">
      <style:text-properties fo:font-size="11pt" style:font-size-asian="11pt" style:font-name-complex="Arial" style:font-size-complex="11pt"/>
    </style:style>
    <style:style style:name="T39_65" style:family="text">
      <style:text-properties fo:font-size="11pt" style:font-size-asian="11pt" style:font-name-complex="Arial" style:font-size-complex="11pt"/>
    </style:style>
    <style:style style:name="T39_66" style:family="text">
      <style:text-properties fo:font-size="11pt" style:font-size-asian="11pt" style:font-name-complex="Arial" style:font-size-complex="11pt"/>
    </style:style>
    <style:style style:name="T39_67" style:family="text">
      <style:text-properties fo:font-size="11pt" style:font-size-asian="11pt" style:font-name-complex="Arial" style:font-size-complex="11pt"/>
    </style:style>
    <style:style style:name="T39_68" style:family="text">
      <style:text-properties fo:font-size="11pt" style:font-size-asian="11pt" style:font-name-complex="Arial" style:font-size-complex="11pt"/>
    </style:style>
    <style:style style:name="T39_69" style:family="text">
      <style:text-properties fo:font-size="11pt" style:font-size-asian="11pt" style:font-name-complex="Arial" style:font-size-complex="11pt"/>
    </style:style>
    <style:style style:name="T39_70" style:family="text">
      <style:text-properties fo:font-size="11pt" style:font-size-asian="11pt" style:font-name-complex="Arial" style:font-size-complex="11pt"/>
    </style:style>
    <style:style style:name="T39_71" style:family="text">
      <style:text-properties fo:font-size="11pt" style:font-size-asian="11pt" style:font-name-complex="Arial" style:font-size-complex="11pt"/>
    </style:style>
    <style:style style:name="T39_72" style:family="text">
      <style:text-properties fo:font-size="11pt" style:font-size-asian="11pt" style:font-name-complex="Arial" style:font-size-complex="11pt"/>
    </style:style>
    <style:style style:name="T39_73" style:family="text">
      <style:text-properties fo:font-size="11pt" style:font-size-asian="11pt" style:font-name-complex="Arial" style:font-size-complex="11pt"/>
    </style:style>
    <style:style style:name="T39_74" style:family="text">
      <style:text-properties fo:font-size="11pt" style:font-size-asian="11pt" style:font-name-complex="Arial" style:font-size-complex="11pt"/>
    </style:style>
    <style:style style:name="T39_75" style:family="text">
      <style:text-properties fo:font-size="11pt" style:font-size-asian="11pt" style:font-name-complex="Arial" style:font-size-complex="11pt"/>
    </style:style>
    <style:style style:name="T39_76" style:family="text">
      <style:text-properties fo:font-size="11pt" style:font-size-asian="11pt" style:font-name-complex="Arial" style:font-size-complex="11pt"/>
    </style:style>
    <style:style style:name="T39_77" style:family="text">
      <style:text-properties fo:font-size="11pt" style:font-size-asian="11pt" style:font-name-complex="Arial" style:font-size-complex="11pt"/>
    </style:style>
    <style:style style:name="T39_78" style:family="text">
      <style:text-properties fo:font-size="11pt" style:font-size-asian="11pt" style:font-name-complex="Arial" style:font-size-complex="11pt"/>
    </style:style>
    <style:style style:name="P40" style:family="paragraph" style:parent-style-name="Normal">
      <style:paragraph-properties fo:text-align="justify" fo:margin-top="0.071cm" fo:margin-bottom="0.282cm"/>
    </style:style>
    <style:style style:name="T40_1" style:family="text">
      <style:text-properties fo:font-size="11pt" style:font-size-asian="11pt" style:font-name-complex="Arial" style:font-size-complex="11pt" style:font-weight-complex="bold"/>
    </style:style>
    <style:style style:name="T40_2" style:family="text">
      <style:text-properties fo:font-size="11pt" style:font-size-asian="11pt" style:font-name-complex="Arial" style:font-size-complex="11pt" style:font-weight-complex="bold"/>
    </style:style>
    <style:style style:name="T40_3" style:family="text">
      <style:text-properties fo:font-size="11pt" style:font-size-asian="11pt" style:font-name-complex="Arial" style:font-size-complex="11pt" style:font-weight-complex="bold"/>
    </style:style>
    <style:style style:name="T40_4" style:family="text">
      <style:text-properties fo:font-size="11pt" style:font-size-asian="11pt" style:font-name-complex="Arial" style:font-size-complex="11pt" style:font-weight-complex="bold"/>
    </style:style>
    <style:style style:name="T40_5" style:family="text">
      <style:text-properties fo:font-size="11pt" style:font-size-asian="11pt" style:font-name-complex="Arial" style:font-size-complex="11pt" style:font-weight-complex="bold"/>
    </style:style>
    <style:style style:name="T40_6" style:family="text">
      <style:text-properties fo:font-size="11pt" style:font-size-asian="11pt" style:font-name-complex="Arial" style:font-size-complex="11pt" style:font-weight-complex="bold"/>
    </style:style>
    <style:style style:name="T40_7" style:family="text">
      <style:text-properties fo:font-size="11pt" style:font-size-asian="11pt" style:font-name-complex="Arial" style:font-size-complex="11pt" style:font-weight-complex="bold"/>
    </style:style>
    <style:style style:name="T40_8" style:family="text">
      <style:text-properties fo:font-size="11pt" style:font-size-asian="11pt" style:font-name-complex="Arial" style:font-size-complex="11pt" style:font-weight-complex="bold"/>
    </style:style>
    <style:style style:name="T40_9" style:family="text">
      <style:text-properties fo:font-size="11pt" style:font-size-asian="11pt" style:font-name-complex="Arial" style:font-size-complex="11pt" style:font-weight-complex="bold"/>
    </style:style>
    <style:style style:name="T40_10" style:family="text">
      <style:text-properties fo:font-size="11pt" style:font-size-asian="11pt" style:font-name-complex="Arial" style:font-size-complex="11pt" style:font-weight-complex="bold"/>
    </style:style>
    <style:style style:name="T40_11" style:family="text">
      <style:text-properties fo:font-size="11pt" style:font-name-asian="Arial" style:font-size-asian="11pt" style:font-name-complex="Arial" style:font-size-complex="11pt"/>
    </style:style>
    <style:style style:name="T40_12" style:family="text">
      <style:text-properties fo:font-size="11pt" style:font-size-asian="11pt" style:font-name-complex="Arial" style:font-size-complex="11pt" style:font-weight-complex="bold"/>
    </style:style>
    <style:style style:name="T40_13" style:family="text">
      <style:text-properties fo:font-size="11pt" style:font-name-asian="Arial" style:font-size-asian="11pt" style:font-name-complex="Arial" style:font-size-complex="11pt"/>
    </style:style>
    <style:style style:name="T40_14" style:family="text">
      <style:text-properties fo:font-size="11pt" style:font-size-asian="11pt" style:font-name-complex="Arial" style:font-size-complex="11pt" style:font-weight-complex="bold"/>
    </style:style>
    <style:style style:name="T40_15" style:family="text">
      <style:text-properties fo:font-size="11pt" style:font-size-asian="11pt" style:font-name-complex="Arial" style:font-size-complex="11pt" style:font-weight-complex="bold"/>
    </style:style>
    <style:style style:name="P41" style:family="paragraph" style:parent-style-name="Normal"/>
    <style:style style:name="T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fo:font-size="11pt" style:font-size-asian="11pt" style:font-name-complex="Arial" style:font-size-complex="11pt"/>
    </style:style>
    <style:style style:name="T43_2" style:family="text">
      <style:text-properties fo:font-size="11pt" style:font-size-asian="11pt" style:font-name-complex="Arial" style:font-size-complex="11pt"/>
    </style:style>
    <style:style style:name="T43_3" style:family="text">
      <style:text-properties fo:font-size="11pt" style:font-size-asian="11pt" style:font-name-complex="Arial" style:font-size-complex="11pt"/>
    </style:style>
    <style:style style:name="T43_4" style:family="text">
      <style:text-properties fo:font-size="11pt" style:font-size-asian="11pt" style:font-name-complex="Arial" style:font-size-complex="11pt"/>
    </style:style>
    <style:style style:name="T43_5" style:family="text">
      <style:text-properties fo:font-size="11pt" style:font-size-asian="11pt" style:font-name-complex="Arial" style:font-size-complex="11pt"/>
    </style:style>
    <style:style style:name="T43_6" style:family="text">
      <style:text-properties fo:font-size="11pt" style:font-size-asian="11pt" style:font-name-complex="Arial" style:font-size-complex="11pt"/>
    </style:style>
    <style:style style:name="T43_7" style:family="text">
      <style:text-properties fo:font-size="11pt" style:font-size-asian="11pt" style:font-name-complex="Arial" style:font-size-complex="11pt"/>
    </style:style>
    <style:style style:name="T43_8" style:family="text">
      <style:text-properties fo:font-size="11pt" style:font-size-asian="11pt" style:font-name-complex="Arial" style:font-size-complex="11pt"/>
    </style:style>
    <style:style style:name="T43_9" style:family="text">
      <style:text-properties fo:font-size="11pt" style:font-size-asian="11pt" style:font-name-complex="Arial" style:font-size-complex="11pt"/>
    </style:style>
    <style:style style:name="T43_10" style:family="text">
      <style:text-properties fo:font-size="11pt" style:font-size-asian="11pt" style:font-name-complex="Arial" style:font-size-complex="11pt"/>
    </style:style>
    <style:style style:name="T43_11" style:family="text">
      <style:text-properties fo:font-size="11pt" style:font-size-asian="11pt" style:font-name-complex="Arial" style:font-size-complex="11pt"/>
    </style:style>
    <style:style style:name="T43_12" style:family="text">
      <style:text-properties fo:font-size="11pt" style:font-size-asian="11pt" style:font-name-complex="Arial" style:font-size-complex="11pt"/>
    </style:style>
    <style:style style:name="T43_13" style:family="text">
      <style:text-properties fo:font-size="11pt" style:font-size-asian="11pt" style:font-name-complex="Arial" style:font-size-complex="11pt"/>
    </style:style>
    <style:style style:name="T43_14" style:family="text">
      <style:text-properties fo:font-size="11pt" style:font-size-asian="11pt" style:font-name-complex="Arial" style:font-size-complex="11pt"/>
    </style:style>
    <style:style style:name="T43_15" style:family="text">
      <style:text-properties fo:font-size="11pt" style:font-size-asian="11pt" style:font-name-complex="Arial" style:font-size-complex="11pt"/>
    </style:style>
    <style:style style:name="T43_16" style:family="text">
      <style:text-properties fo:font-size="11pt" style:font-size-asian="11pt" style:font-name-complex="Arial" style:font-size-complex="11pt"/>
    </style:style>
    <style:style style:name="T43_17" style:family="text">
      <style:text-properties fo:font-size="11pt" style:font-size-asian="11pt" style:font-name-complex="Arial" style:font-size-complex="11pt"/>
    </style:style>
    <style:style style:name="T43_18" style:family="text">
      <style:text-properties fo:font-size="11pt" style:font-size-asian="11pt" style:font-name-complex="Arial" style:font-size-complex="11pt"/>
    </style:style>
    <style:style style:name="P4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5" style:family="paragraph" style:parent-style-name="List_20_Paragraph">
      <style:paragraph-properties fo:text-align="justify" fo:margin-bottom="0cm"/>
      <style:text-properties fo:font-size="11pt" style:font-size-asian="11pt" style:font-size-complex="11pt"/>
    </style:style>
    <style:style style:name="T45_1" style:family="text">
      <style:text-properties fo:font-size="11pt" style:font-size-asian="11pt" style:font-size-complex="11pt"/>
    </style:style>
    <style:style style:name="P46" style:family="paragraph" style:parent-style-name="List_20_Paragraph">
      <style:paragraph-properties fo:text-align="justify" fo:margin-bottom="0cm"/>
      <style:text-properties fo:font-size="11pt" style:font-size-asian="11pt" style:font-size-complex="11pt"/>
    </style:style>
    <style:style style:name="T46_1" style:family="text">
      <style:text-properties fo:font-size="11pt" style:font-size-asian="11pt" style:font-name-complex="Arial" style:font-size-complex="11pt"/>
    </style:style>
    <style:style style:name="T46_2" style:family="text">
      <style:text-properties fo:font-size="11pt" style:font-size-asian="11pt" style:font-name-complex="Arial" style:font-size-complex="11pt"/>
    </style:style>
    <style:style style:name="P47" style:family="paragraph" style:parent-style-name="List_20_Paragraph">
      <style:paragraph-properties fo:text-align="justify" fo:margin-bottom="0cm"/>
      <style:text-properties fo:font-size="11pt" style:font-size-asian="11pt" style:font-size-complex="11pt"/>
    </style:style>
    <style:style style:name="T47_1" style:family="text">
      <style:text-properties fo:font-size="11pt" style:font-size-asian="11pt" style:font-name-complex="Arial" style:font-size-complex="11pt"/>
    </style:style>
    <style:style style:name="T47_2" style:family="text">
      <style:text-properties fo:font-size="11pt" style:font-size-asian="11pt" style:font-name-complex="Arial" style:font-size-complex="11pt"/>
    </style:style>
    <style:style style:name="T47_3" style:family="text">
      <style:text-properties fo:font-size="11pt" style:font-size-asian="11pt" style:font-name-complex="Arial" style:font-size-complex="11pt"/>
    </style:style>
    <style:style style:name="T47_4" style:family="text">
      <style:text-properties fo:font-size="11pt" style:font-size-asian="11pt" style:font-name-complex="Arial" style:font-size-complex="11pt"/>
    </style:style>
    <style:style style:name="T47_5" style:family="text">
      <style:text-properties fo:font-size="11pt" style:font-size-asian="11pt" style:font-name-complex="Arial" style:font-size-complex="11pt"/>
    </style:style>
    <style:style style:name="T47_6" style:family="text">
      <style:text-properties fo:font-size="11pt" style:font-size-asian="11pt" style:font-name-complex="Arial" style:font-size-complex="11pt"/>
    </style:style>
    <style:style style:name="P48" style:family="paragraph" style:parent-style-name="List_20_Paragraph">
      <style:paragraph-properties fo:text-align="justify" fo:margin-bottom="0cm"/>
      <style:text-properties fo:font-size="11pt" style:font-size-asian="11pt" style:font-size-complex="11pt"/>
    </style:style>
    <style:style style:name="T48_1" style:family="text">
      <style:text-properties fo:font-size="11pt" style:font-size-asian="11pt" style:font-name-complex="Arial" style:font-size-complex="11pt" style:font-weight-complex="bold"/>
    </style:style>
    <style:style style:name="T48_2" style:family="text">
      <style:text-properties fo:font-size="11pt" style:font-size-asian="11pt" style:font-name-complex="Arial" style:font-size-complex="11pt" style:font-weight-complex="bold"/>
    </style:style>
    <style:style style:name="T48_3" style:family="text">
      <style:text-properties fo:font-size="11pt" style:font-size-asian="11pt" style:font-name-complex="Arial" style:font-size-complex="11pt" style:font-weight-complex="bold"/>
    </style:style>
    <style:style style:name="P49" style:family="paragraph" style:parent-style-name="List_20_Paragraph">
      <style:paragraph-properties fo:text-align="justify" fo:margin-bottom="0cm"/>
      <style:text-properties fo:font-size="11pt" style:font-size-asian="11pt" style:font-size-complex="11pt"/>
    </style:style>
    <style:style style:name="T49_1" style:family="text">
      <style:text-properties fo:font-size="11pt" style:font-size-asian="11pt" style:font-name-complex="Arial" style:font-size-complex="11pt" style:font-weight-complex="bold"/>
    </style:style>
    <style:style style:name="T49_2" style:family="text">
      <style:text-properties fo:font-size="11pt" style:font-size-asian="11pt" style:font-name-complex="Arial" style:font-size-complex="11pt" style:font-weight-complex="bold"/>
    </style:style>
    <style:style style:name="P50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 style:font-weight-complex="bold"/>
    </style:style>
    <style:style style:name="T50_1" style:family="text">
      <style:text-properties fo:font-size="11pt" style:font-size-asian="11pt" style:font-name-complex="Arial" style:font-size-complex="11pt" style:font-weight-complex="bold"/>
    </style:style>
    <style:style style:name="T50_2" style:family="text">
      <style:text-properties fo:font-size="11pt" style:font-size-asian="11pt" style:font-name-complex="Arial" style:font-size-complex="11pt" style:font-weight-complex="bold"/>
    </style:style>
    <style:style style:name="T50_3" style:family="text">
      <style:text-properties fo:font-size="11pt" style:font-size-asian="11pt" style:font-name-complex="Arial" style:font-size-complex="11pt" style:font-weight-complex="bold"/>
    </style:style>
    <style:style style:name="P51" style:family="paragraph" style:parent-style-name="List_20_Paragraph">
      <style:paragraph-properties fo:text-align="justify" fo:margin-bottom="0cm"/>
      <style:text-properties fo:font-size="11pt" style:font-size-asian="11pt" style:font-size-complex="11pt"/>
    </style:style>
    <style:style style:name="T51_1" style:family="text">
      <style:text-properties fo:font-size="11pt" style:font-size-asian="11pt" style:font-name-complex="Arial" style:font-size-complex="11pt" style:font-weight-complex="bold"/>
    </style:style>
    <style:style style:name="T51_2" style:family="text">
      <style:text-properties fo:font-size="11pt" style:font-size-asian="11pt" style:font-name-complex="Arial" style:font-size-complex="11pt" style:font-weight-complex="bold"/>
    </style:style>
    <style:style style:name="T51_3" style:family="text">
      <style:text-properties fo:font-size="11pt" style:font-size-asian="11pt" style:font-name-complex="Arial" style:font-size-complex="11pt" style:font-weight-complex="bold"/>
    </style:style>
    <style:style style:name="P52" style:family="paragraph" style:parent-style-name="List_20_Paragraph">
      <style:paragraph-properties fo:text-align="justify" fo:margin-bottom="0cm"/>
      <style:text-properties fo:font-size="11pt" style:font-size-asian="11pt" style:font-size-complex="11pt"/>
    </style:style>
    <style:style style:name="T52_1" style:family="text">
      <style:text-properties fo:font-size="11pt" style:font-size-asian="11pt" style:font-name-complex="Arial" style:font-size-complex="11pt" style:font-weight-complex="bold"/>
    </style:style>
    <style:style style:name="T52_2" style:family="text">
      <style:text-properties fo:font-size="11pt" style:font-size-asian="11pt" style:font-name-complex="Arial" style:font-size-complex="11pt" style:font-weight-complex="bold"/>
    </style:style>
    <style:style style:name="T52_3" style:family="text">
      <style:text-properties fo:font-size="11pt" style:font-size-asian="11pt" style:font-name-complex="Arial" style:font-size-complex="11pt" style:font-weight-complex="bold"/>
    </style:style>
    <style:style style:name="P53" style:family="paragraph" style:parent-style-name="List_20_Paragraph">
      <style:paragraph-properties fo:text-align="justify" fo:margin-bottom="0cm"/>
      <style:text-properties fo:font-size="11pt" style:font-size-asian="11pt" style:font-size-complex="11pt"/>
    </style:style>
    <style:style style:name="T53_1" style:family="text">
      <style:text-properties fo:font-size="11pt" style:font-size-asian="11pt" style:font-name-complex="Arial" style:font-size-complex="11pt" style:font-weight-complex="bold"/>
    </style:style>
    <style:style style:name="T53_2" style:family="text">
      <style:text-properties fo:font-size="11pt" style:font-size-asian="11pt" style:font-name-complex="Arial" style:font-size-complex="11pt" style:font-weight-complex="bold"/>
    </style:style>
    <style:style style:name="T53_3" style:family="text">
      <style:text-properties fo:font-size="11pt" style:font-size-asian="11pt" style:font-name-complex="Arial" style:font-size-complex="11pt" style:font-weight-complex="bold"/>
    </style:style>
    <style:style style:name="T53_4" style:family="text">
      <style:text-properties fo:font-size="11pt" style:font-size-asian="11pt" style:font-name-complex="Arial" style:font-size-complex="11pt" style:font-weight-complex="bold"/>
    </style:style>
    <style:style style:name="T53_5" style:family="text">
      <style:text-properties fo:font-size="11pt" style:font-size-asian="11pt" style:font-name-complex="Arial" style:font-size-complex="11pt" style:font-weight-complex="bold"/>
    </style:style>
    <style:style style:name="T53_6" style:family="text">
      <style:text-properties fo:font-size="11pt" style:font-size-asian="11pt" style:font-name-complex="Arial" style:font-size-complex="11pt" style:font-weight-complex="bold"/>
    </style:style>
    <style:style style:name="P54" style:family="paragraph" style:parent-style-name="List_20_Paragraph">
      <style:paragraph-properties fo:text-align="justify" fo:margin-bottom="0cm"/>
      <style:text-properties fo:font-size="11pt" style:font-size-asian="11pt" style:font-size-complex="11pt"/>
    </style:style>
    <style:style style:name="T54_1" style:family="text">
      <style:text-properties fo:font-size="11pt" style:font-size-asian="11pt" style:font-size-complex="11pt"/>
    </style:style>
    <style:style style:name="T54_2" style:family="text">
      <style:text-properties fo:font-size="11pt" style:font-size-asian="11pt" style:font-size-complex="11pt"/>
    </style:style>
    <style:style style:name="T54_3" style:family="text">
      <style:text-properties fo:font-size="11pt" style:font-size-asian="11pt" style:font-size-complex="11pt"/>
    </style:style>
    <style:style style:name="P5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fo:font-size="11pt" style:font-size-asian="11pt" style:font-name-complex="Arial" style:font-size-complex="11pt"/>
    </style:style>
    <style:style style:name="T56_2" style:family="text">
      <style:text-properties fo:font-size="11pt" style:font-size-asian="11pt" style:font-name-complex="Arial" style:font-size-complex="11pt"/>
    </style:style>
    <style:style style:name="T56_3" style:family="text">
      <style:text-properties fo:font-size="11pt" style:font-size-asian="11pt" style:font-name-complex="Arial" style:font-size-complex="11pt"/>
    </style:style>
    <style:style style:name="T56_4" style:family="text">
      <style:text-properties fo:font-size="11pt" style:font-size-asian="11pt" style:font-name-complex="Arial" style:font-size-complex="11pt"/>
    </style:style>
    <style:style style:name="T56_5" style:family="text">
      <style:text-properties fo:font-size="11pt" style:font-size-asian="11pt" style:font-name-complex="Arial" style:font-size-complex="11pt"/>
    </style:style>
    <style:style style:name="T56_6" style:family="text">
      <style:text-properties fo:font-size="11pt" style:font-size-asian="11pt" style:font-name-complex="Arial" style:font-size-complex="11pt"/>
    </style:style>
    <style:style style:name="P57" style:family="paragraph" style:parent-style-name="Normal">
      <style:paragraph-properties fo:margin-top="0.071cm" fo:margin-bottom="0.071cm"/>
      <style:text-properties fo:font-size="11pt" style:font-size-asian="11pt" style:font-name-complex="Arial" style:font-size-complex="11pt"/>
    </style:style>
    <style:style style:name="P58" style:family="paragraph" style:parent-style-name="Normal">
      <style:paragraph-properties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5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9" style:family="paragraph" style:parent-style-name="Normal">
      <style:paragraph-properties fo:line-height="108%" fo:margin-bottom="0.212cm"/>
    </style:style>
    <style:style style:name="T59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60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T6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0_2" style:family="text">
      <style:text-properties fo:font-size="11pt" style:font-size-asian="11pt" style:font-name-complex="Arial" style:font-size-complex="11pt"/>
    </style:style>
    <style:style style:name="T60_3" style:family="text">
      <style:text-properties fo:font-size="11pt" style:font-size-asian="11pt" style:font-name-complex="Arial" style:font-size-complex="11pt"/>
    </style:style>
    <style:style style:name="T60_4" style:family="text">
      <style:text-properties fo:font-size="11pt" style:font-size-asian="11pt" style:font-name-complex="Arial" style:font-size-complex="11pt"/>
    </style:style>
    <style:style style:name="T60_5" style:family="text">
      <style:text-properties fo:font-size="11pt" style:font-size-asian="11pt" style:font-name-complex="Arial" style:font-size-complex="11pt"/>
    </style:style>
    <style:style style:name="T60_6" style:family="text">
      <style:text-properties fo:font-size="11pt" style:font-size-asian="11pt" style:font-name-complex="Arial" style:font-size-complex="11pt"/>
    </style:style>
    <style:style style:name="T60_7" style:family="text">
      <style:text-properties fo:font-size="11pt" style:font-size-asian="11pt" style:font-name-complex="Arial" style:font-size-complex="11pt"/>
    </style:style>
    <style:style style:name="P61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T6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1_2" style:family="text">
      <style:text-properties fo:font-size="11pt" style:font-size-asian="11pt" style:font-name-complex="Arial" style:font-size-complex="11pt"/>
    </style:style>
    <style:style style:name="T61_3" style:family="text">
      <style:text-properties fo:font-size="11pt" style:font-size-asian="11pt" style:font-name-complex="Arial" style:font-size-complex="11pt"/>
    </style:style>
    <style:style style:name="T61_4" style:family="text">
      <style:text-properties fo:font-size="11pt" style:font-size-asian="11pt" style:font-name-complex="Arial" style:font-size-complex="11pt"/>
    </style:style>
    <style:style style:name="T61_5" style:family="text">
      <style:text-properties fo:font-size="11pt" style:font-size-asian="11pt" style:font-name-complex="Arial" style:font-size-complex="11pt"/>
    </style:style>
    <style:style style:name="T61_6" style:family="text">
      <style:text-properties fo:font-size="11pt" style:font-size-asian="11pt" style:font-name-complex="Arial" style:font-size-complex="11pt"/>
    </style:style>
    <style:style style:name="T61_7" style:family="text">
      <style:text-properties fo:font-size="11pt" style:font-size-asian="11pt" style:font-name-complex="Arial" style:font-size-complex="11pt"/>
    </style:style>
    <style:style style:name="T61_8" style:family="text">
      <style:text-properties fo:font-size="11pt" style:font-size-asian="11pt" style:font-name-complex="Arial" style:font-size-complex="11pt"/>
    </style:style>
    <style:style style:name="T61_9" style:family="text">
      <style:text-properties fo:font-size="11pt" style:font-size-asian="11pt" style:font-name-complex="Arial" style:font-size-complex="11pt"/>
    </style:style>
    <style:style style:name="T61_10" style:family="text">
      <style:text-properties fo:font-size="11pt" style:font-size-asian="11pt" style:font-name-complex="Arial" style:font-size-complex="11pt"/>
    </style:style>
    <style:style style:name="T61_11" style:family="text">
      <style:text-properties fo:font-size="11pt" style:font-size-asian="11pt" style:font-name-complex="Arial" style:font-size-complex="11pt"/>
    </style:style>
    <style:style style:name="T61_12" style:family="text">
      <style:text-properties fo:font-size="11pt" style:font-size-asian="11pt" style:font-name-complex="Arial" style:font-size-complex="11pt"/>
    </style:style>
    <style:style style:name="T61_13" style:family="text">
      <style:text-properties fo:font-size="11pt" style:font-size-asian="11pt" style:font-name-complex="Arial" style:font-size-complex="11pt"/>
    </style:style>
    <style:style style:name="P62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T6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2_2" style:family="text">
      <style:text-properties fo:font-size="11pt" style:font-size-asian="11pt" style:font-name-complex="Arial" style:font-size-complex="11pt"/>
    </style:style>
    <style:style style:name="T62_3" style:family="text">
      <style:text-properties fo:font-size="11pt" style:font-size-asian="11pt" style:font-name-complex="Arial" style:font-size-complex="11pt"/>
    </style:style>
    <style:style style:name="T62_4" style:family="text">
      <style:text-properties fo:font-size="11pt" style:font-size-asian="11pt" style:font-name-complex="Arial" style:font-size-complex="11pt"/>
    </style:style>
    <style:style style:name="T62_5" style:family="text">
      <style:text-properties fo:font-size="11pt" style:font-size-asian="11pt" style:font-name-complex="Arial" style:font-size-complex="11pt"/>
    </style:style>
    <style:style style:name="T62_6" style:family="text">
      <style:text-properties fo:font-size="11pt" style:font-size-asian="11pt" style:font-name-complex="Arial" style:font-size-complex="11pt"/>
    </style:style>
    <style:style style:name="T62_7" style:family="text">
      <style:text-properties fo:font-size="11pt" style:font-size-asian="11pt" style:font-name-complex="Arial" style:font-size-complex="11pt"/>
    </style:style>
    <style:style style:name="P63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T6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3_2" style:family="text">
      <style:text-properties fo:font-size="11pt" style:font-size-asian="11pt" style:font-name-complex="Arial" style:font-size-complex="11pt"/>
    </style:style>
    <style:style style:name="T63_3" style:family="text">
      <style:text-properties fo:font-size="11pt" style:font-size-asian="11pt" style:font-name-complex="Arial" style:font-size-complex="11pt"/>
    </style:style>
    <style:style style:name="T63_4" style:family="text">
      <style:text-properties fo:font-size="11pt" style:font-size-asian="11pt" style:font-name-complex="Arial" style:font-size-complex="11pt"/>
    </style:style>
    <style:style style:name="T63_5" style:family="text">
      <style:text-properties fo:font-size="11pt" style:font-size-asian="11pt" style:font-name-complex="Arial" style:font-size-complex="11pt"/>
    </style:style>
    <style:style style:name="T63_6" style:family="text">
      <style:text-properties fo:font-size="11pt" style:font-size-asian="11pt" style:font-name-complex="Arial" style:font-size-complex="11pt"/>
    </style:style>
    <style:style style:name="T63_7" style:family="text">
      <style:text-properties fo:font-size="11pt" style:font-size-asian="11pt" style:font-name-complex="Arial" style:font-size-complex="11pt"/>
    </style:style>
    <style:style style:name="T63_8" style:family="text">
      <style:text-properties fo:font-size="11pt" style:font-size-asian="11pt" style:font-name-complex="Arial" style:font-size-complex="11pt"/>
    </style:style>
    <style:style style:name="P64" style:family="paragraph" style:parent-style-name="List_20_Paragraph">
      <style:paragraph-properties fo:text-align="justify" fo:margin-bottom="0cm"/>
    </style:style>
    <style:style style:name="T6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4_3" style:family="text">
      <style:text-properties fo:font-size="11pt" style:font-size-asian="11pt" style:font-name-complex="Arial" style:font-size-complex="11pt"/>
    </style:style>
    <style:style style:name="T64_4" style:family="text">
      <style:text-properties fo:font-size="11pt" style:font-size-asian="11pt" style:font-name-complex="Arial" style:font-size-complex="11pt"/>
    </style:style>
    <style:style style:name="T64_5" style:family="text">
      <style:text-properties fo:font-size="11pt" style:font-size-asian="11pt" style:font-name-complex="Arial" style:font-size-complex="11pt"/>
    </style:style>
    <style:style style:name="T64_6" style:family="text">
      <style:text-properties fo:font-size="11pt" style:font-size-asian="11pt" style:font-name-complex="Arial" style:font-size-complex="11pt"/>
    </style:style>
    <style:style style:name="T64_7" style:family="text">
      <style:text-properties fo:font-size="11pt" style:font-size-asian="11pt" style:font-name-complex="Arial" style:font-size-complex="11pt"/>
    </style:style>
    <style:style style:name="T64_8" style:family="text">
      <style:text-properties fo:font-size="11pt" style:font-size-asian="11pt" style:font-name-complex="Arial" style:font-size-complex="11pt"/>
    </style:style>
    <style:style style:name="T64_9" style:family="text">
      <style:text-properties fo:font-size="11pt" style:font-size-asian="11pt" style:font-name-complex="Arial" style:font-size-complex="11pt"/>
    </style:style>
    <style:style style:name="P65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6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5_2" style:family="text">
      <style:text-properties fo:font-size="11pt" style:font-size-asian="11pt" style:font-name-complex="Arial" style:font-size-complex="11pt"/>
    </style:style>
    <style:style style:name="T65_3" style:family="text">
      <style:text-properties fo:font-size="11pt" style:font-size-asian="11pt" style:font-name-complex="Arial" style:font-size-complex="11pt"/>
    </style:style>
    <style:style style:name="T65_4" style:family="text">
      <style:text-properties fo:font-size="11pt" style:font-size-asian="11pt" style:font-name-complex="Arial" style:font-size-complex="11pt"/>
    </style:style>
    <style:style style:name="T65_5" style:family="text">
      <style:text-properties fo:font-size="11pt" style:font-size-asian="11pt" style:font-name-complex="Arial" style:font-size-complex="11pt"/>
    </style:style>
    <style:style style:name="T65_6" style:family="text">
      <style:text-properties fo:font-size="11pt" style:font-size-asian="11pt" style:font-name-complex="Arial" style:font-size-complex="11pt"/>
    </style:style>
    <style:style style:name="T65_7" style:family="text">
      <style:text-properties fo:font-size="11pt" style:font-size-asian="11pt" style:font-name-complex="Arial" style:font-size-complex="11pt"/>
    </style:style>
    <style:style style:name="T65_8" style:family="text">
      <style:text-properties fo:font-size="11pt" style:font-size-asian="11pt" style:font-name-complex="Arial" style:font-size-complex="11pt"/>
    </style:style>
    <style:style style:name="T65_9" style:family="text">
      <style:text-properties fo:font-size="11pt" style:font-size-asian="11pt" style:font-name-complex="Arial" style:font-size-complex="11pt"/>
    </style:style>
    <style:style style:name="P66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style:text-underline-style="solid" style:text-underline-color="font-color"/>
    </style:style>
    <style:style style:name="P67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style:text-underline-style="solid" style:text-underline-color="font-color"/>
    </style:style>
    <style:style style:name="P68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style:text-underline-style="solid" style:text-underline-color="font-color"/>
    </style:style>
    <style:style style:name="P69" style:family="paragraph" style:parent-style-name="Normal">
      <style:paragraph-properties fo:text-align="justify" fo:margin-bottom="0.212cm"/>
    </style:style>
    <style:style style:name="T69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70" style:family="paragraph" style:parent-style-name="Heading_20_3"/>
    <style:style style:name="T70_1" style:family="text">
      <style:text-properties fo:color="#000000" fo:font-size="10pt" style:font-name-asian="游明朝" style:font-size-asian="10pt" style:font-name-complex="Arial" style:font-size-complex="10pt"/>
    </style:style>
    <style:style style:name="Table4" style:family="table">
      <style:table-properties table:align="left" style:width="18.443cm" fo:margin-left="0cm"/>
    </style:style>
    <style:style style:name="Column10" style:family="table-column">
      <style:table-column-properties style:column-width="15.004cm"/>
    </style:style>
    <style:style style:name="Column11" style:family="table-column">
      <style:table-column-properties style:column-width="3.44cm"/>
    </style:style>
    <style:style style:name="Row9" style:family="table-row">
      <style:table-row-properties style:min-row-height="0.529cm"/>
    </style:style>
    <style:style style:name="Cell23" style:family="table-cell">
      <style:table-cell-properties fo:background-color="#d6dce4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_20_Spacing">
      <style:paragraph-properties fo:line-height="110%" fo:margin-bottom="0cm"/>
    </style:style>
    <style:style style:name="T71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fo:background-color="#d6dce4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_20_Spacing">
      <style:paragraph-properties fo:line-height="110%" fo:margin-bottom="0cm"/>
    </style:style>
    <style:style style:name="T72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>
      <style:table-row-properties style:min-row-height="0.529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_20_Spacing">
      <style:paragraph-properties fo:text-indent="-0.635cm" fo:line-height="110%" fo:margin-bottom="0cm" fo:margin-left="1.27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_20_Spacing">
      <style:paragraph-properties fo:line-height="110%" fo:margin-bottom="0cm"/>
    </style:style>
    <style:style style:name="T74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1" style:family="table-row">
      <style:table-row-properties style:min-row-height="0.529cm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List_20_Paragraph">
      <style:paragraph-properties fo:text-align="justify" fo:text-indent="-0.635cm" fo:line-height="100%" fo:margin-bottom="0.212cm" fo:margin-left="1.27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_20_Spacing">
      <style:paragraph-properties fo:line-height="110%" fo:margin-bottom="0cm"/>
    </style:style>
    <style:style style:name="T76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2" style:family="table-row">
      <style:table-row-properties style:min-row-height="0.529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List_20_Paragraph">
      <style:paragraph-properties fo:text-align="justify" fo:text-indent="-0.635cm" fo:line-height="100%" fo:margin-bottom="0.212cm" fo:margin-left="1.27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_20_Spacing">
      <style:paragraph-properties fo:line-height="110%" fo:margin-bottom="0cm"/>
    </style:style>
    <style:style style:name="T78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>
      <style:table-row-properties style:min-row-height="0.529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List_20_Paragraph">
      <style:paragraph-properties fo:text-align="justify" fo:text-indent="-0.635cm" fo:line-height="100%" fo:margin-bottom="0.423cm" fo:margin-left="1.27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9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_20_Spacing">
      <style:paragraph-properties fo:line-height="110%" fo:margin-bottom="0cm"/>
    </style:style>
    <style:style style:name="T80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4" style:family="table-row">
      <style:table-row-properties style:min-row-height="0.529cm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List_20_Paragraph">
      <style:paragraph-properties fo:text-align="justify" fo:text-indent="-0.635cm" fo:line-height="100%" fo:margin-bottom="0.212cm" fo:margin-left="1.27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_20_Spacing">
      <style:paragraph-properties fo:line-height="110%" fo:margin-bottom="0cm"/>
    </style:style>
    <style:style style:name="T82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5" style:family="table-row">
      <style:table-row-properties style:min-row-height="0.529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List_20_Paragraph">
      <style:paragraph-properties fo:text-align="justify" fo:text-indent="-0.635cm" fo:line-height="100%" fo:margin-bottom="0.212cm" fo:margin-left="1.27cm"/>
    </style:style>
    <style:style style:name="T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_20_Spacing">
      <style:paragraph-properties fo:line-height="110%" fo:margin-bottom="0cm"/>
    </style:style>
    <style:style style:name="T84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6" style:family="table-row">
      <style:table-row-properties style:min-row-height="0.529cm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List_20_Paragraph">
      <style:paragraph-properties fo:text-align="justify" fo:text-indent="-0.635cm" fo:line-height="100%" fo:margin-bottom="0.423cm" fo:margin-left="1.27cm"/>
    </style:style>
    <style:style style:name="T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_20_Spacing">
      <style:paragraph-properties fo:line-height="110%" fo:margin-bottom="0cm"/>
    </style:style>
    <style:style style:name="T86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7" style:family="table-row">
      <style:table-row-properties style:min-row-height="0.529cm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8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_20_Spacing">
      <style:paragraph-properties fo:line-height="110%" fo:margin-bottom="0cm"/>
    </style:style>
    <style:style style:name="T88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8" style:family="table-row">
      <style:table-row-properties style:min-row-height="0.529cm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List_20_Paragraph">
      <style:paragraph-properties fo:text-align="justify" fo:text-indent="-0.635cm" fo:line-height="100%" fo:margin-bottom="0.423cm" fo:margin-left="1.27cm"/>
    </style:style>
    <style:style style:name="T8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_20_Spacing">
      <style:paragraph-properties fo:line-height="110%" fo:margin-bottom="0cm"/>
    </style:style>
    <style:style style:name="T90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9" style:family="table-row">
      <style:table-row-properties style:min-row-height="0.529cm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2" style:family="paragraph" style:parent-style-name="List_20_Paragraph">
      <style:paragraph-properties fo:text-align="justify"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_20_Spacing">
      <style:paragraph-properties fo:line-height="110%" fo:margin-bottom="0cm"/>
    </style:style>
    <style:style style:name="T93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0" style:family="table-row">
      <style:table-row-properties style:min-row-height="0.529cm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List_20_Paragraph">
      <style:paragraph-properties fo:text-align="justify" fo:text-indent="-0.635cm" fo:line-height="100%" fo:margin-bottom="0.423cm" fo:margin-left="1.27cm"/>
    </style:style>
    <style:style style:name="T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_20_Spacing">
      <style:paragraph-properties fo:line-height="110%" fo:margin-bottom="0cm"/>
    </style:style>
    <style:style style:name="T95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1" style:family="table-row">
      <style:table-row-properties style:min-row-height="0.529cm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List_20_Paragraph">
      <style:paragraph-properties fo:text-align="justify" fo:text-indent="-0.635cm"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_20_Spacing">
      <style:paragraph-properties fo:line-height="110%" fo:margin-bottom="0cm"/>
    </style:style>
    <style:style style:name="T97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>
      <style:table-row-properties style:min-row-height="0.529cm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List_20_Paragraph">
      <style:paragraph-properties fo:text-align="justify" fo:text-indent="-0.635cm"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_20_Spacing">
      <style:paragraph-properties fo:line-height="110%" fo:margin-bottom="0cm"/>
    </style:style>
    <style:style style:name="T99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00" style:family="paragraph" style:parent-style-name="Normal">
      <style:paragraph-properties fo:text-align="center"/>
      <style:text-properties fo:font-size="10pt" style:font-name-asian="Arial_MSFontService" style:font-size-asian="10pt" style:font-name-complex="Arial" style:font-size-complex="10pt"/>
    </style:style>
    <style:style style:name="P101" style:family="paragraph" style:parent-style-name="List_20_Paragraph">
      <style:paragraph-properties fo:text-align="justify" fo:margin-left="0.635cm"/>
      <style:text-properties fo:color="#70ad47" fo:font-size="10pt" style:font-size-asian="10pt" style:font-name-complex="Arial" fo:font-weight="bold" style:font-weight-asian="bold" style:font-weight-complex="bold"/>
    </style:style>
    <style:style style:name="P102" style:family="paragraph" style:parent-style-name="Normal">
      <style:paragraph-properties>
        <style:tab-stops>
          <style:tab-stop style:type="center" style:leader-style="none" style:position="13.58cm"/>
        </style:tab-stops>
      </style:paragraph-properties>
    </style:style>
    <style:style style:name="T102_1" style:family="text">
      <style:text-properties fo:font-size="10pt" style:font-name-asian="Arial_MSFontService" style:font-size-asian="10pt" style:font-name-complex="Arial" style:font-size-complex="10pt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103" style:family="paragraph" style:parent-style-name="Normal" style:master-page-name="MasterPage1">
      <style:text-properties fo:font-size="10pt" style:font-size-asian="10pt" style:font-name-complex="Arial" style:font-size-complex="10pt"/>
    </style:style>
    <style:style style:name="P104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style:text-underline-style="solid" style:text-underline-color="font-color"/>
    </style:style>
    <style:style style:name="P105" style:family="paragraph" style:parent-style-name="Normal"/>
    <style:style style:name="P106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06_1" style:family="text">
      <style:text-properties fo:font-style="normal" style:font-style-asian="normal" fo:font-size="11pt" style:font-size-asian="11pt" style:font-name-complex="Arial" style:font-size-complex="11pt"/>
    </style:style>
    <style:style style:name="T106_2" style:family="text">
      <style:text-properties fo:font-style="normal" style:font-style-asian="normal" fo:font-size="11pt" style:font-size-asian="11pt" style:font-name-complex="Arial" style:font-size-complex="11pt" fo:font-weight="normal" style:font-weight-asian="normal"/>
    </style:style>
    <style:style style:name="P10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8" style:family="paragraph" style:parent-style-name="Normal"/>
    <style:style style:name="T10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8_2" style:family="text"/>
    <style:style style:name="T108_3" style:family="text" style:parent-style-name="Internet_20_link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108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8_5" style:family="text">
      <style:text-properties fo:font-size="11pt" style:font-size-asian="11pt" style:font-name-complex="Arial" style:font-size-complex="11pt"/>
    </style:style>
    <style:style style:name="P10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fo:font-size="11pt" style:font-size-asian="11pt" style:font-name-complex="Arial" style:font-size-complex="11pt"/>
    </style:style>
    <style:style style:name="T110_2" style:family="text">
      <style:text-properties fo:font-size="11pt" style:font-size-asian="11pt" style:font-name-complex="Arial" style:font-size-complex="11pt"/>
    </style:style>
    <style:style style:name="T110_3" style:family="text">
      <style:text-properties fo:font-size="11pt" style:font-size-asian="11pt" style:font-name-complex="Arial" style:font-size-complex="11pt"/>
    </style:style>
    <style:style style:name="T110_4" style:family="text">
      <style:text-properties fo:font-size="11pt" style:font-size-asian="11pt" style:font-name-complex="Arial" style:font-size-complex="11pt"/>
    </style:style>
    <style:style style:name="T110_5" style:family="text">
      <style:text-properties fo:font-size="11pt" style:font-size-asian="11pt" style:font-name-complex="Arial" style:font-size-complex="11pt"/>
    </style:style>
    <style:style style:name="T110_6" style:family="text">
      <style:text-properties fo:font-size="11pt" style:font-size-asian="11pt" style:font-name-complex="Arial" style:font-size-complex="11pt"/>
    </style:style>
    <style:style style:name="T110_7" style:family="text">
      <style:text-properties fo:font-size="11pt" style:font-size-asian="11pt" style:font-name-complex="Arial" style:font-size-complex="11pt"/>
    </style:style>
    <style:style style:name="T110_8" style:family="text">
      <style:text-properties fo:font-size="11pt" style:font-size-asian="11pt" style:font-name-complex="Arial" style:font-size-complex="11pt"/>
    </style:style>
    <style:style style:name="T110_9" style:family="text">
      <style:text-properties fo:font-size="11pt" style:font-size-asian="11pt" style:font-name-complex="Arial" style:font-size-complex="11pt"/>
    </style:style>
    <style:style style:name="T110_10" style:family="text">
      <style:text-properties fo:font-size="11pt" style:font-size-asian="11pt" style:font-name-complex="Arial" style:font-size-complex="11pt"/>
    </style:style>
    <style:style style:name="T110_11" style:family="text">
      <style:text-properties fo:font-size="11pt" style:font-size-asian="11pt" style:font-name-complex="Arial" style:font-size-complex="11pt"/>
    </style:style>
    <style:style style:name="T110_12" style:family="text">
      <style:text-properties fo:font-size="11pt" style:font-size-asian="11pt" style:font-name-complex="Arial" style:font-size-complex="11pt"/>
    </style:style>
    <style:style style:name="T110_13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110_14" style:family="text">
      <style:text-properties fo:font-size="11pt" style:font-size-asian="11pt" style:font-name-complex="Arial" style:font-size-complex="11pt"/>
    </style:style>
    <style:style style:name="T110_15" style:family="text">
      <style:text-properties fo:font-size="11pt" style:font-size-asian="11pt" style:font-name-complex="Arial" style:font-size-complex="11pt"/>
    </style:style>
    <style:style style:name="T110_16" style:family="text">
      <style:text-properties fo:font-size="11pt" style:font-size-asian="11pt" style:font-name-complex="Arial" style:font-size-complex="11pt"/>
    </style:style>
    <style:style style:name="T110_17" style:family="text">
      <style:text-properties fo:font-size="11pt" style:font-size-asian="11pt" style:font-name-complex="Arial" style:font-size-complex="11pt"/>
    </style:style>
    <style:style style:name="T110_18" style:family="text">
      <style:text-properties fo:font-size="11pt" style:font-size-asian="11pt" style:font-name-complex="Arial" style:font-size-complex="11pt"/>
    </style:style>
    <style:style style:name="T110_19" style:family="text">
      <style:text-properties fo:font-size="11pt" style:font-size-asian="11pt" style:font-name-complex="Arial" style:font-size-complex="11pt"/>
    </style:style>
    <style:style style:name="T110_20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110_21" style:family="text">
      <style:text-properties fo:font-size="11pt" style:font-size-asian="11pt" style:font-name-complex="Arial" style:font-size-complex="11pt"/>
    </style:style>
    <style:style style:name="T110_22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110_23" style:family="text">
      <style:text-properties fo:font-size="11pt" style:font-size-asian="11pt" style:font-name-complex="Arial" style:font-size-complex="11pt"/>
    </style:style>
    <style:style style:name="T110_24" style:family="text">
      <style:text-properties fo:font-size="11pt" style:font-size-asian="11pt" style:font-name-complex="Arial" style:font-size-complex="11pt"/>
    </style:style>
    <style:style style:name="T110_25" style:family="text">
      <style:text-properties fo:font-size="11pt" style:font-size-asian="11pt" style:font-name-complex="Arial" style:font-size-complex="11pt"/>
    </style:style>
    <style:style style:name="T110_26" style:family="text">
      <style:text-properties fo:font-size="11pt" style:font-size-asian="11pt" style:font-name-complex="Arial" style:font-size-complex="11pt"/>
    </style:style>
    <style:style style:name="T110_27" style:family="text">
      <style:text-properties fo:font-size="11pt" style:font-size-asian="11pt" style:font-name-complex="Arial" style:font-size-complex="11pt"/>
    </style:style>
    <style:style style:name="T110_28" style:family="text">
      <style:text-properties fo:font-size="11pt" style:font-size-asian="11pt" style:font-name-complex="Arial" style:font-size-complex="11pt"/>
    </style:style>
    <style:style style:name="T110_29" style:family="text">
      <style:text-properties fo:font-size="11pt" style:font-size-asian="11pt" style:font-name-complex="Arial" style:font-size-complex="11pt"/>
    </style:style>
    <style:style style:name="T110_30" style:family="text">
      <style:text-properties fo:font-size="11pt" style:font-size-asian="11pt" style:font-name-complex="Arial" style:font-size-complex="11pt"/>
    </style:style>
    <style:style style:name="T110_3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110_32" style:family="text">
      <style:text-properties fo:font-size="11pt" style:font-size-asian="11pt" style:font-name-complex="Arial" style:font-size-complex="11pt"/>
    </style:style>
    <style:style style:name="T110_33" style:family="text">
      <style:text-properties fo:font-size="11pt" style:font-size-asian="11pt" style:font-name-complex="Arial" style:font-size-complex="11pt"/>
    </style:style>
    <style:style style:name="T110_34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110_35" style:family="text">
      <style:text-properties fo:font-size="11pt" style:font-size-asian="11pt" style:font-name-complex="Arial" style:font-size-complex="11pt"/>
    </style:style>
    <style:style style:name="T110_36" style:family="text">
      <style:text-properties fo:font-size="11pt" style:font-size-asian="11pt" style:font-name-complex="Arial" style:font-size-complex="11pt"/>
    </style:style>
    <style:style style:name="T110_37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110_38" style:family="text">
      <style:text-properties fo:font-size="11pt" style:font-size-asian="11pt" style:font-name-complex="Arial" style:font-size-complex="11pt"/>
    </style:style>
    <style:style style:name="T110_39" style:family="text">
      <style:text-properties fo:font-size="11pt" style:font-size-asian="11pt" style:font-name-complex="Arial" style:font-size-complex="11pt"/>
    </style:style>
    <style:style style:name="T110_40" style:family="text">
      <style:text-properties fo:font-size="11pt" style:font-size-asian="11pt" style:font-name-complex="Arial" style:font-size-complex="11pt"/>
    </style:style>
    <style:style style:name="T110_41" style:family="text">
      <style:text-properties fo:font-size="11pt" style:font-size-asian="11pt" style:font-name-complex="Arial" style:font-size-complex="11pt"/>
    </style:style>
    <style:style style:name="T110_42" style:family="text">
      <style:text-properties fo:font-size="11pt" style:font-size-asian="11pt" style:font-name-complex="Arial" style:font-size-complex="11pt"/>
    </style:style>
    <style:style style:name="T110_43" style:family="text">
      <style:text-properties fo:font-size="11pt" style:font-size-asian="11pt" style:font-name-complex="Arial" style:font-size-complex="11pt"/>
    </style:style>
    <style:style style:name="T110_44" style:family="text">
      <style:text-properties fo:font-size="11pt" style:font-size-asian="11pt" style:font-name-complex="Arial" style:font-size-complex="11pt"/>
    </style:style>
    <style:style style:name="T110_45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110_46" style:family="text">
      <style:text-properties fo:font-size="11pt" style:font-size-asian="11pt" style:font-name-complex="Arial" style:font-size-complex="11pt"/>
    </style:style>
    <style:style style:name="T110_47" style:family="text">
      <style:text-properties fo:font-size="11pt" style:font-size-asian="11pt" style:font-name-complex="Arial" style:font-size-complex="11pt"/>
    </style:style>
    <style:style style:name="T110_48" style:family="text">
      <style:text-properties fo:font-size="11pt" style:font-size-asian="11pt" style:font-name-complex="Arial" style:font-size-complex="11pt"/>
    </style:style>
    <style:style style:name="T110_49" style:family="text">
      <style:text-properties fo:font-size="11pt" style:font-size-asian="11pt" style:font-name-complex="Arial" style:font-size-complex="11pt"/>
    </style:style>
    <style:style style:name="T110_50" style:family="text">
      <style:text-properties fo:font-size="11pt" style:font-size-asian="11pt" style:font-name-complex="Arial" style:font-size-complex="11pt"/>
    </style:style>
    <style:style style:name="T110_51" style:family="text">
      <style:text-properties fo:font-size="11pt" style:font-size-asian="11pt" style:font-name-complex="Arial" style:font-size-complex="11pt"/>
    </style:style>
    <style:style style:name="P11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font-size="11pt" style:font-size-asian="11pt" style:font-name-complex="Arial" style:font-size-complex="11pt"/>
    </style:style>
    <style:style style:name="T112_2" style:family="text">
      <style:text-properties fo:font-size="11pt" style:font-size-asian="11pt" style:font-name-complex="Arial" style:font-size-complex="11pt"/>
    </style:style>
    <style:style style:name="T112_3" style:family="text">
      <style:text-properties fo:font-size="11pt" style:font-size-asian="11pt" style:font-name-complex="Arial" style:font-size-complex="11pt"/>
    </style:style>
    <style:style style:name="T112_4" style:family="text">
      <style:text-properties fo:font-size="11pt" style:font-size-asian="11pt" style:font-name-complex="Arial" style:font-size-complex="11pt"/>
    </style:style>
    <style:style style:name="T112_5" style:family="text">
      <style:text-properties fo:font-size="11pt" style:font-size-asian="11pt" style:font-name-complex="Arial" style:font-size-complex="11pt"/>
    </style:style>
    <style:style style:name="T112_6" style:family="text">
      <style:text-properties fo:font-size="11pt" style:font-size-asian="11pt" style:font-name-complex="Arial" style:font-size-complex="11pt"/>
    </style:style>
    <style:style style:name="T112_7" style:family="text">
      <style:text-properties fo:font-size="11pt" style:font-size-asian="11pt" style:font-name-complex="Arial" style:font-size-complex="11pt"/>
    </style:style>
    <style:style style:name="T112_8" style:family="text">
      <style:text-properties fo:font-size="11pt" style:font-size-asian="11pt" style:font-name-complex="Arial" style:font-size-complex="11pt"/>
    </style:style>
    <style:style style:name="T112_9" style:family="text">
      <style:text-properties fo:font-size="11pt" style:font-size-asian="11pt" style:font-name-complex="Arial" style:font-size-complex="11pt"/>
    </style:style>
    <style:style style:name="T112_10" style:family="text">
      <style:text-properties fo:font-size="11pt" style:font-size-asian="11pt" style:font-name-complex="Arial" style:font-size-complex="11pt"/>
    </style:style>
    <style:style style:name="T112_11" style:family="text">
      <style:text-properties fo:font-size="11pt" style:font-size-asian="11pt" style:font-name-complex="Arial" style:font-size-complex="11pt"/>
    </style:style>
    <style:style style:name="T112_12" style:family="text">
      <style:text-properties fo:font-size="11pt" style:font-size-asian="11pt" style:font-name-complex="Arial" style:font-size-complex="11pt"/>
    </style:style>
    <style:style style:name="T112_13" style:family="text">
      <style:text-properties fo:font-size="11pt" style:font-size-asian="11pt" style:font-name-complex="Arial" style:font-size-complex="11pt"/>
    </style:style>
    <style:style style:name="T112_14" style:family="text">
      <style:text-properties fo:font-size="11pt" style:font-size-asian="11pt" style:font-name-complex="Arial" style:font-size-complex="11pt"/>
    </style:style>
    <style:style style:name="T112_15" style:family="text">
      <style:text-properties fo:font-size="11pt" style:font-size-asian="11pt" style:font-name-complex="Arial" style:font-size-complex="11pt"/>
    </style:style>
    <style:style style:name="T112_16" style:family="text">
      <style:text-properties fo:font-size="11pt" style:font-size-asian="11pt" style:font-name-complex="Arial" style:font-size-complex="11pt"/>
    </style:style>
    <style:style style:name="T112_17" style:family="text">
      <style:text-properties fo:font-size="11pt" style:font-size-asian="11pt" style:font-name-complex="Arial" style:font-size-complex="11pt"/>
    </style:style>
    <style:style style:name="T112_18" style:family="text">
      <style:text-properties fo:font-size="11pt" style:font-size-asian="11pt" style:font-name-complex="Arial" style:font-size-complex="11pt"/>
    </style:style>
    <style:style style:name="T112_19" style:family="text">
      <style:text-properties fo:font-size="11pt" style:font-size-asian="11pt" style:font-name-complex="Arial" style:font-size-complex="11pt"/>
    </style:style>
    <style:style style:name="T112_20" style:family="text">
      <style:text-properties fo:font-size="11pt" style:font-size-asian="11pt" style:font-name-complex="Arial" style:font-size-complex="11pt"/>
    </style:style>
    <style:style style:name="T112_21" style:family="text">
      <style:text-properties fo:font-size="11pt" style:font-size-asian="11pt" style:font-name-complex="Arial" style:font-size-complex="11pt"/>
    </style:style>
    <style:style style:name="T112_22" style:family="text">
      <style:text-properties fo:font-size="11pt" style:font-size-asian="11pt" style:font-name-complex="Arial" style:font-size-complex="11pt"/>
    </style:style>
    <style:style style:name="T112_23" style:family="text">
      <style:text-properties fo:font-size="11pt" style:font-size-asian="11pt" style:font-name-complex="Arial" style:font-size-complex="11pt"/>
    </style:style>
    <style:style style:name="T112_24" style:family="text">
      <style:text-properties fo:font-size="11pt" style:font-size-asian="11pt" style:font-name-complex="Arial" style:font-size-complex="11pt"/>
    </style:style>
    <style:style style:name="T112_25" style:family="text">
      <style:text-properties fo:font-size="11pt" style:font-size-asian="11pt" style:font-name-complex="Arial" style:font-size-complex="11pt"/>
    </style:style>
    <style:style style:name="T112_26" style:family="text">
      <style:text-properties fo:font-size="11pt" style:font-size-asian="11pt" style:font-name-complex="Arial" style:font-size-complex="11pt"/>
    </style:style>
    <style:style style:name="T112_27" style:family="text">
      <style:text-properties fo:font-size="11pt" style:font-size-asian="11pt" style:font-name-complex="Arial" style:font-size-complex="11pt"/>
    </style:style>
    <style:style style:name="T112_28" style:family="text">
      <style:text-properties fo:font-size="11pt" style:font-size-asian="11pt" style:font-name-complex="Arial" style:font-size-complex="11pt"/>
    </style:style>
    <style:style style:name="T112_29" style:family="text">
      <style:text-properties fo:font-size="11pt" style:font-size-asian="11pt" style:font-name-complex="Arial" style:font-size-complex="11pt"/>
    </style:style>
    <style:style style:name="T112_30" style:family="text">
      <style:text-properties fo:font-size="11pt" style:font-size-asian="11pt" style:font-name-complex="Arial" style:font-size-complex="11pt"/>
    </style:style>
    <style:style style:name="T112_31" style:family="text">
      <style:text-properties fo:font-size="11pt" style:font-size-asian="11pt" style:font-name-complex="Arial" style:font-size-complex="11pt"/>
    </style:style>
    <style:style style:name="T112_32" style:family="text">
      <style:text-properties fo:font-size="11pt" style:font-size-asian="11pt" style:font-name-complex="Arial" style:font-size-complex="11pt"/>
    </style:style>
    <style:style style:name="T112_33" style:family="text">
      <style:text-properties fo:font-size="11pt" style:font-size-asian="11pt" style:font-name-complex="Arial" style:font-size-complex="11pt"/>
    </style:style>
    <style:style style:name="T112_34" style:family="text">
      <style:text-properties fo:font-size="11pt" style:font-size-asian="11pt" style:font-name-complex="Arial" style:font-size-complex="11pt"/>
    </style:style>
    <style:style style:name="T112_35" style:family="text">
      <style:text-properties fo:font-size="11pt" style:font-size-asian="11pt" style:font-name-complex="Arial" style:font-size-complex="11pt"/>
    </style:style>
    <style:style style:name="T112_36" style:family="text">
      <style:text-properties fo:font-size="11pt" style:font-size-asian="11pt" style:font-name-complex="Arial" style:font-size-complex="11pt"/>
    </style:style>
    <style:style style:name="T112_37" style:family="text">
      <style:text-properties fo:font-size="11pt" style:font-size-asian="11pt" style:font-name-complex="Arial" style:font-size-complex="11pt"/>
    </style:style>
    <style:style style:name="T112_38" style:family="text">
      <style:text-properties fo:font-size="11pt" style:font-size-asian="11pt" style:font-name-complex="Arial" style:font-size-complex="11pt"/>
    </style:style>
    <style:style style:name="T112_39" style:family="text">
      <style:text-properties fo:font-size="11pt" style:font-size-asian="11pt" style:font-name-complex="Arial" style:font-size-complex="11pt"/>
    </style:style>
    <style:style style:name="T112_40" style:family="text">
      <style:text-properties fo:font-size="11pt" style:font-size-asian="11pt" style:font-name-complex="Arial" style:font-size-complex="11pt"/>
    </style:style>
    <style:style style:name="T112_41" style:family="text">
      <style:text-properties fo:font-size="11pt" style:font-size-asian="11pt" style:font-name-complex="Arial" style:font-size-complex="11pt"/>
    </style:style>
    <style:style style:name="T112_42" style:family="text">
      <style:text-properties fo:font-size="11pt" style:font-size-asian="11pt" style:font-name-complex="Arial" style:font-size-complex="11pt"/>
    </style:style>
    <style:style style:name="T112_43" style:family="text">
      <style:text-properties fo:font-size="11pt" style:font-size-asian="11pt" style:font-name-complex="Arial" style:font-size-complex="11pt"/>
    </style:style>
    <style:style style:name="T112_44" style:family="text">
      <style:text-properties fo:font-size="11pt" style:font-size-asian="11pt" style:font-name-complex="Arial" style:font-size-complex="11pt"/>
    </style:style>
    <style:style style:name="T112_45" style:family="text">
      <style:text-properties fo:font-size="11pt" style:font-size-asian="11pt" style:font-name-complex="Arial" style:font-size-complex="11pt"/>
    </style:style>
    <style:style style:name="T112_46" style:family="text">
      <style:text-properties fo:font-size="11pt" style:font-size-asian="11pt" style:font-name-complex="Arial" style:font-size-complex="11pt"/>
    </style:style>
    <style:style style:name="T112_47" style:family="text">
      <style:text-properties fo:font-size="11pt" style:font-size-asian="11pt" style:font-name-complex="Arial" style:font-size-complex="11pt"/>
    </style:style>
    <style:style style:name="T112_48" style:family="text">
      <style:text-properties fo:font-size="11pt" style:font-size-asian="11pt" style:font-name-complex="Arial" style:font-size-complex="11pt"/>
    </style:style>
    <style:style style:name="T112_49" style:family="text">
      <style:text-properties fo:font-size="11pt" style:font-size-asian="11pt" style:font-name-complex="Arial" style:font-size-complex="11pt"/>
    </style:style>
    <style:style style:name="T112_50" style:family="text">
      <style:text-properties fo:font-size="11pt" style:font-size-asian="11pt" style:font-name-complex="Arial" style:font-size-complex="11pt"/>
    </style:style>
    <style:style style:name="T112_51" style:family="text">
      <style:text-properties fo:font-size="11pt" style:font-size-asian="11pt" style:font-name-complex="Arial" style:font-size-complex="11pt"/>
    </style:style>
    <style:style style:name="T112_52" style:family="text">
      <style:text-properties fo:font-size="11pt" style:font-size-asian="11pt" style:font-name-complex="Arial" style:font-size-complex="11pt"/>
    </style:style>
    <style:style style:name="T112_53" style:family="text">
      <style:text-properties fo:font-size="11pt" style:font-size-asian="11pt" style:font-name-complex="Arial" style:font-size-complex="11pt"/>
    </style:style>
    <style:style style:name="T112_54" style:family="text">
      <style:text-properties fo:font-size="11pt" style:font-size-asian="11pt" style:font-name-complex="Arial" style:font-size-complex="11pt"/>
    </style:style>
    <style:style style:name="T112_55" style:family="text">
      <style:text-properties fo:font-size="11pt" style:font-size-asian="11pt" style:font-name-complex="Arial" style:font-size-complex="11pt"/>
    </style:style>
    <style:style style:name="T112_56" style:family="text">
      <style:text-properties fo:font-size="11pt" style:font-size-asian="11pt" style:font-name-complex="Arial" style:font-size-complex="11pt"/>
    </style:style>
    <style:style style:name="T112_57" style:family="text">
      <style:text-properties fo:font-size="11pt" style:font-size-asian="11pt" style:font-name-complex="Arial" style:font-size-complex="11pt"/>
    </style:style>
    <style:style style:name="T112_58" style:family="text">
      <style:text-properties fo:font-size="11pt" style:font-size-asian="11pt" style:font-name-complex="Arial" style:font-size-complex="11pt"/>
    </style:style>
    <style:style style:name="T112_59" style:family="text">
      <style:text-properties fo:font-size="11pt" style:font-size-asian="11pt" style:font-name-complex="Arial" style:font-size-complex="11pt"/>
    </style:style>
    <style:style style:name="T112_60" style:family="text">
      <style:text-properties fo:font-size="11pt" style:font-size-asian="11pt" style:font-name-complex="Arial" style:font-size-complex="11pt"/>
    </style:style>
    <style:style style:name="T112_61" style:family="text">
      <style:text-properties fo:font-size="11pt" style:font-size-asian="11pt" style:font-name-complex="Arial" style:font-size-complex="11pt"/>
    </style:style>
    <style:style style:name="T112_62" style:family="text">
      <style:text-properties fo:font-size="11pt" style:font-size-asian="11pt" style:font-name-complex="Arial" style:font-size-complex="11pt"/>
    </style:style>
    <style:style style:name="T112_63" style:family="text">
      <style:text-properties fo:font-size="11pt" style:font-size-asian="11pt" style:font-name-complex="Arial" style:font-size-complex="11pt"/>
    </style:style>
    <style:style style:name="T112_64" style:family="text">
      <style:text-properties fo:font-size="11pt" style:font-size-asian="11pt" style:font-name-complex="Arial" style:font-size-complex="11pt"/>
    </style:style>
    <style:style style:name="T112_65" style:family="text">
      <style:text-properties fo:font-size="11pt" style:font-size-asian="11pt" style:font-name-complex="Arial" style:font-size-complex="11pt"/>
    </style:style>
    <style:style style:name="P11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fo:font-size="11pt" style:font-size-asian="11pt" style:font-name-complex="Arial" style:font-size-complex="11pt"/>
    </style:style>
    <style:style style:name="T114_2" style:family="text">
      <style:text-properties fo:font-size="11pt" style:font-size-asian="11pt" style:font-name-complex="Arial" style:font-size-complex="11pt"/>
    </style:style>
    <style:style style:name="T114_3" style:family="text">
      <style:text-properties fo:font-size="11pt" style:font-size-asian="11pt" style:font-size-complex="11pt"/>
    </style:style>
    <style:style style:name="T114_4" style:family="text">
      <style:text-properties fo:font-size="11pt" style:font-size-asian="11pt" style:font-size-complex="11pt"/>
    </style:style>
    <style:style style:name="T114_5" style:family="text">
      <style:text-properties fo:font-size="11pt" style:font-size-asian="11pt" style:font-size-complex="11pt"/>
    </style:style>
    <style:style style:name="T114_6" style:family="text">
      <style:text-properties fo:font-size="11pt" style:font-size-asian="11pt" style:font-size-complex="11pt"/>
    </style:style>
    <style:style style:name="T114_7" style:family="text">
      <style:text-properties fo:font-size="11pt" style:font-size-asian="11pt" style:font-size-complex="11pt"/>
    </style:style>
    <style:style style:name="T114_8" style:family="text">
      <style:text-properties fo:font-size="11pt" style:font-size-asian="11pt" style:font-size-complex="11pt"/>
    </style:style>
    <style:style style:name="T114_9" style:family="text">
      <style:text-properties fo:font-size="11pt" style:font-size-asian="11pt" style:font-size-complex="11pt"/>
    </style:style>
    <style:style style:name="T114_10" style:family="text">
      <style:text-properties fo:font-size="11pt" style:font-size-asian="11pt" style:font-size-complex="11pt"/>
    </style:style>
    <style:style style:name="T114_11" style:family="text">
      <style:text-properties fo:font-size="11pt" style:font-size-asian="11pt" style:font-size-complex="11pt"/>
    </style:style>
    <style:style style:name="T114_12" style:family="text">
      <style:text-properties fo:font-size="11pt" style:font-size-asian="11pt" style:font-size-complex="11pt"/>
    </style:style>
    <style:style style:name="T114_13" style:family="text">
      <style:text-properties fo:font-size="11pt" style:font-size-asian="11pt" style:font-size-complex="11pt"/>
    </style:style>
    <style:style style:name="T114_14" style:family="text">
      <style:text-properties fo:font-size="11pt" style:font-size-asian="11pt" style:font-size-complex="11pt"/>
    </style:style>
    <style:style style:name="T114_15" style:family="text">
      <style:text-properties fo:font-size="11pt" style:font-size-asian="11pt" style:font-size-complex="11pt"/>
    </style:style>
    <style:style style:name="T114_16" style:family="text">
      <style:text-properties fo:font-size="11pt" style:font-size-asian="11pt" style:font-size-complex="11pt"/>
    </style:style>
    <style:style style:name="T114_17" style:family="text">
      <style:text-properties fo:font-size="11pt" style:font-size-asian="11pt" style:font-size-complex="11pt"/>
    </style:style>
    <style:style style:name="T114_18" style:family="text">
      <style:text-properties fo:font-size="11pt" style:font-size-asian="11pt" style:font-size-complex="11pt"/>
    </style:style>
    <style:style style:name="T114_19" style:family="text">
      <style:text-properties fo:font-size="11pt" style:font-size-asian="11pt" style:font-size-complex="11pt"/>
    </style:style>
    <style:style style:name="T114_20" style:family="text">
      <style:text-properties fo:font-size="11pt" style:font-size-asian="11pt" style:font-name-complex="Arial" style:font-size-complex="11pt"/>
    </style:style>
    <style:style style:name="T114_21" style:family="text">
      <style:text-properties fo:font-size="11pt" style:font-size-asian="11pt" style:font-name-complex="Arial" style:font-size-complex="11pt"/>
    </style:style>
    <style:style style:name="T114_22" style:family="text">
      <style:text-properties fo:font-size="11pt" style:font-size-asian="11pt" style:font-name-complex="Arial" style:font-size-complex="11pt"/>
    </style:style>
    <style:style style:name="T114_23" style:family="text">
      <style:text-properties fo:font-size="11pt" style:font-size-asian="11pt" style:font-name-complex="Arial" style:font-size-complex="11pt"/>
    </style:style>
    <style:style style:name="T114_24" style:family="text">
      <style:text-properties fo:font-size="11pt" style:font-size-asian="11pt" style:font-name-complex="Arial" style:font-size-complex="11pt"/>
    </style:style>
    <style:style style:name="T114_25" style:family="text">
      <style:text-properties fo:font-size="11pt" style:font-size-asian="11pt" style:font-name-complex="Arial" style:font-size-complex="11pt"/>
    </style:style>
    <style:style style:name="T114_26" style:family="text">
      <style:text-properties fo:font-size="11pt" style:font-size-asian="11pt" style:font-name-complex="Arial" style:font-size-complex="11pt"/>
    </style:style>
    <style:style style:name="T114_27" style:family="text">
      <style:text-properties fo:font-size="11pt" style:font-size-asian="11pt" style:font-name-complex="Arial" style:font-size-complex="11pt"/>
    </style:style>
    <style:style style:name="P11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16" style:family="paragraph" style:parent-style-name="Normal"/>
    <style:style style:name="T116_1" style:family="text">
      <style:text-properties fo:font-size="11pt" style:font-size-asian="11pt" style:font-name-complex="Arial" style:font-size-complex="11pt"/>
    </style:style>
    <style:style style:name="P117" style:family="paragraph" style:parent-style-name="Normal">
      <style:text-properties fo:font-size="11pt" style:font-size-asian="11pt" style:font-name-complex="Arial" style:font-size-complex="11pt"/>
    </style:style>
    <style:style style:name="P118" style:family="paragraph" style:parent-style-name="Normal">
      <style:paragraph-properties fo:text-align="justify" fo:margin-bottom="0.212cm"/>
    </style:style>
    <style:style style:name="T1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8_2" style:family="text">
      <style:text-properties fo:font-size="11pt" style:font-size-asian="11pt" style:font-name-complex="Arial" style:font-size-complex="11pt" fo:font-weight="bold" style:font-weight-asian="bold"/>
    </style:style>
    <style:style style:name="T118_3" style:family="text">
      <style:text-properties fo:font-size="11pt" style:font-size-asian="11pt" style:font-name-complex="Arial" style:font-size-complex="11pt"/>
    </style:style>
    <style:style style:name="P119" style:family="paragraph" style:parent-style-name="Normal">
      <style:paragraph-properties fo:text-align="justify" fo:margin-bottom="0.212cm"/>
    </style:style>
    <style:style style:name="T119_1" style:family="text">
      <style:text-properties fo:font-size="11pt" style:font-size-asian="11pt" style:font-name-complex="Arial" style:font-size-complex="11pt"/>
    </style:style>
    <style:style style:name="T119_2" style:family="text">
      <style:text-properties fo:font-size="11pt" style:font-size-asian="11pt" style:font-name-complex="Arial" style:font-size-complex="11pt"/>
    </style:style>
    <style:style style:name="T119_3" style:family="text">
      <style:text-properties fo:font-size="11pt" style:font-size-asian="11pt" style:font-name-complex="Arial" style:font-size-complex="11pt"/>
    </style:style>
    <style:style style:name="T119_4" style:family="text">
      <style:text-properties fo:font-size="11pt" style:font-size-asian="11pt" style:font-name-complex="Arial" style:font-size-complex="11pt"/>
    </style:style>
    <style:style style:name="T119_5" style:family="text">
      <style:text-properties fo:font-size="11pt" style:font-size-asian="11pt" style:font-name-complex="Arial" style:font-size-complex="11pt"/>
    </style:style>
    <style:style style:name="T119_6" style:family="text">
      <style:text-properties fo:font-size="11pt" style:font-size-asian="11pt" style:font-name-complex="Arial" style:font-size-complex="11pt"/>
    </style:style>
    <style:style style:name="T119_7" style:family="text">
      <style:text-properties fo:font-size="11pt" style:font-size-asian="11pt" style:font-name-complex="Arial" style:font-size-complex="11pt"/>
    </style:style>
    <style:style style:name="T119_8" style:family="text">
      <style:text-properties fo:font-size="11pt" style:font-size-asian="11pt" style:font-name-complex="Arial" style:font-size-complex="11pt"/>
    </style:style>
    <style:style style:name="T119_9" style:family="text">
      <style:text-properties fo:font-size="11pt" style:font-size-asian="11pt" style:font-name-complex="Arial" style:font-size-complex="11pt"/>
    </style:style>
    <style:style style:name="T119_10" style:family="text">
      <style:text-properties fo:font-size="11pt" style:font-size-asian="11pt" style:font-name-complex="Arial" style:font-size-complex="11pt"/>
    </style:style>
    <style:style style:name="T119_11" style:family="text">
      <style:text-properties fo:font-size="11pt" style:font-size-asian="11pt" style:font-name-complex="Arial" style:font-size-complex="11pt"/>
    </style:style>
    <style:style style:name="T119_12" style:family="text">
      <style:text-properties fo:font-size="11pt" style:font-size-asian="11pt" style:font-name-complex="Arial" style:font-size-complex="11pt"/>
    </style:style>
    <style:style style:name="P120" style:family="paragraph" style:parent-style-name="List_20_Paragraph">
      <style:paragraph-properties fo:text-align="justify" fo:margin-left="0.751cm"/>
      <style:text-properties fo:font-size="11pt" style:font-size-asian="11pt" style:font-name-complex="Arial" style:font-size-complex="11pt"/>
    </style:style>
    <style:style style:name="T120_1" style:family="text">
      <style:text-properties fo:font-size="11pt" style:font-size-asian="11pt" style:font-name-complex="Arial" style:font-size-complex="11pt"/>
    </style:style>
    <style:style style:name="T120_2" style:family="text">
      <style:text-properties fo:font-size="11pt" style:font-size-asian="11pt" style:font-name-complex="Arial" style:font-size-complex="11pt"/>
    </style:style>
    <style:style style:name="T120_3" style:family="text">
      <style:text-properties fo:font-size="11pt" style:font-size-asian="11pt" style:font-name-complex="Arial" style:font-size-complex="11pt"/>
    </style:style>
    <style:style style:name="T120_4" style:family="text">
      <style:text-properties fo:font-size="11pt" style:font-size-asian="11pt" style:font-name-complex="Arial" style:font-size-complex="11pt"/>
    </style:style>
    <style:style style:name="T120_5" style:family="text">
      <style:text-properties fo:font-size="11pt" style:font-size-asian="11pt" style:font-name-complex="Arial" style:font-size-complex="11pt"/>
    </style:style>
    <style:style style:name="T120_6" style:family="text">
      <style:text-properties fo:font-size="11pt" style:font-size-asian="11pt" style:font-name-complex="Arial" style:font-size-complex="11pt"/>
    </style:style>
    <style:style style:name="T120_7" style:family="text">
      <style:text-properties fo:font-size="11pt" style:font-size-asian="11pt" style:font-name-complex="Arial" style:font-size-complex="11pt"/>
    </style:style>
    <style:style style:name="T120_8" style:family="text">
      <style:text-properties fo:font-size="11pt" style:font-size-asian="11pt" style:font-name-complex="Arial" style:font-size-complex="11pt"/>
    </style:style>
    <style:style style:name="T120_9" style:family="text">
      <style:text-properties fo:font-size="11pt" style:font-size-asian="11pt" style:font-name-complex="Arial" style:font-size-complex="11pt"/>
    </style:style>
    <style:style style:name="T120_10" style:family="text">
      <style:text-properties fo:font-size="11pt" style:font-size-asian="11pt" style:font-name-complex="Arial" style:font-size-complex="11pt"/>
    </style:style>
    <style:style style:name="T120_11" style:family="text">
      <style:text-properties fo:font-size="11pt" style:font-size-asian="11pt" style:font-name-complex="Arial" style:font-size-complex="11pt"/>
    </style:style>
    <style:style style:name="T120_12" style:family="text">
      <style:text-properties fo:font-size="11pt" style:font-size-asian="11pt" style:font-name-complex="Arial" style:font-size-complex="11pt"/>
    </style:style>
    <style:style style:name="T120_13" style:family="text">
      <style:text-properties fo:font-size="11pt" style:font-size-asian="11pt" style:font-name-complex="Arial" style:font-size-complex="11pt"/>
    </style:style>
    <style:style style:name="T120_14" style:family="text">
      <style:text-properties fo:font-size="11pt" style:font-size-asian="11pt" style:font-name-complex="Arial" style:font-size-complex="11pt"/>
    </style:style>
    <style:style style:name="T120_15" style:family="text">
      <style:text-properties fo:font-size="11pt" style:font-size-asian="11pt" style:font-name-complex="Arial" style:font-size-complex="11pt"/>
    </style:style>
    <style:style style:name="T120_16" style:family="text">
      <style:text-properties fo:font-size="11pt" style:font-size-asian="11pt" style:font-name-complex="Arial" style:font-size-complex="11pt"/>
    </style:style>
    <style:style style:name="T120_17" style:family="text">
      <style:text-properties fo:font-size="11pt" style:font-size-asian="11pt" style:font-name-complex="Arial" style:font-size-complex="11pt"/>
    </style:style>
    <style:style style:name="T120_18" style:family="text">
      <style:text-properties fo:font-size="11pt" style:font-size-asian="11pt" style:font-name-complex="Arial" style:font-size-complex="11pt"/>
    </style:style>
    <style:style style:name="T120_19" style:family="text">
      <style:text-properties fo:font-size="11pt" style:font-size-asian="11pt" style:font-name-complex="Arial" style:font-size-complex="11pt"/>
    </style:style>
    <style:style style:name="T120_20" style:family="text">
      <style:text-properties fo:font-size="11pt" style:font-size-asian="11pt" style:font-name-complex="Arial" style:font-size-complex="11pt"/>
    </style:style>
    <style:style style:name="T120_21" style:family="text">
      <style:text-properties fo:font-size="11pt" style:font-size-asian="11pt" style:font-name-complex="Arial" style:font-size-complex="11pt"/>
    </style:style>
    <style:style style:name="P121" style:family="paragraph" style:parent-style-name="List_20_Paragraph">
      <style:paragraph-properties fo:text-align="justify" fo:margin-left="0.751cm"/>
      <style:text-properties fo:font-size="11pt" style:font-size-asian="11pt" style:font-name-complex="Arial" style:font-size-complex="11pt"/>
    </style:style>
    <style:style style:name="T121_1" style:family="text">
      <style:text-properties fo:font-size="11pt" style:font-size-asian="11pt" style:font-name-complex="Arial" style:font-size-complex="11pt"/>
    </style:style>
    <style:style style:name="T121_2" style:family="text">
      <style:text-properties fo:font-size="11pt" style:font-size-asian="11pt" style:font-name-complex="Arial" style:font-size-complex="11pt"/>
    </style:style>
    <style:style style:name="T121_3" style:family="text">
      <style:text-properties fo:font-size="11pt" style:font-size-asian="11pt" style:font-name-complex="Arial" style:font-size-complex="11pt"/>
    </style:style>
    <style:style style:name="T121_4" style:family="text">
      <style:text-properties fo:font-size="11pt" style:font-size-asian="11pt" style:font-name-complex="Arial" style:font-size-complex="11pt"/>
    </style:style>
    <style:style style:name="T121_5" style:family="text">
      <style:text-properties fo:font-size="11pt" style:font-size-asian="11pt" style:font-name-complex="Arial" style:font-size-complex="11pt"/>
    </style:style>
    <style:style style:name="T121_6" style:family="text">
      <style:text-properties fo:font-size="11pt" style:font-size-asian="11pt" style:font-name-complex="Arial" style:font-size-complex="11pt"/>
    </style:style>
    <style:style style:name="T121_7" style:family="text">
      <style:text-properties fo:font-size="11pt" style:font-size-asian="11pt" style:font-name-complex="Arial" style:font-size-complex="11pt"/>
    </style:style>
    <style:style style:name="T121_8" style:family="text">
      <style:text-properties fo:font-size="11pt" style:font-size-asian="11pt" style:font-name-complex="Arial" style:font-size-complex="11pt"/>
    </style:style>
    <style:style style:name="T121_9" style:family="text">
      <style:text-properties fo:font-size="11pt" style:font-size-asian="11pt" style:font-name-complex="Arial" style:font-size-complex="11pt"/>
    </style:style>
    <style:style style:name="P122" style:family="paragraph" style:parent-style-name="List_20_Paragraph">
      <style:paragraph-properties fo:text-align="justify" fo:margin-left="0.751cm"/>
      <style:text-properties fo:font-size="11pt" style:font-size-asian="11pt" style:font-name-complex="Arial" style:font-size-complex="11pt"/>
    </style:style>
    <style:style style:name="T122_1" style:family="text">
      <style:text-properties fo:font-size="11pt" style:font-size-asian="11pt" style:font-name-complex="Arial" style:font-size-complex="11pt"/>
    </style:style>
    <style:style style:name="T122_2" style:family="text">
      <style:text-properties fo:font-size="11pt" style:font-size-asian="11pt" style:font-name-complex="Arial" style:font-size-complex="11pt"/>
    </style:style>
    <style:style style:name="T122_3" style:family="text">
      <style:text-properties fo:font-size="11pt" style:font-size-asian="11pt" style:font-name-complex="Arial" style:font-size-complex="11pt"/>
    </style:style>
    <style:style style:name="T122_4" style:family="text">
      <style:text-properties fo:font-size="11pt" style:font-size-asian="11pt" style:font-name-complex="Arial" style:font-size-complex="11pt"/>
    </style:style>
    <style:style style:name="T122_5" style:family="text">
      <style:text-properties fo:font-size="11pt" style:font-size-asian="11pt" style:font-name-complex="Arial" style:font-size-complex="11pt"/>
    </style:style>
    <style:style style:name="T122_6" style:family="text">
      <style:text-properties fo:font-size="11pt" style:font-size-asian="11pt" style:font-name-complex="Arial" style:font-size-complex="11pt"/>
    </style:style>
    <style:style style:name="T122_7" style:family="text">
      <style:text-properties fo:font-size="11pt" style:font-size-asian="11pt" style:font-name-complex="Arial" style:font-size-complex="11pt"/>
    </style:style>
    <style:style style:name="T122_8" style:family="text">
      <style:text-properties fo:font-size="11pt" style:font-size-asian="11pt" style:font-name-complex="Arial" style:font-size-complex="11pt"/>
    </style:style>
    <style:style style:name="P123" style:family="paragraph" style:parent-style-name="List_20_Paragraph">
      <style:paragraph-properties fo:text-align="justify" fo:margin-left="0.751cm"/>
    </style:style>
    <style:style style:name="T123_1" style:family="text">
      <style:text-properties fo:font-size="11pt" style:font-size-asian="11pt" style:font-name-complex="Arial" style:font-size-complex="11pt"/>
    </style:style>
    <style:style style:name="T123_2" style:family="text">
      <style:text-properties fo:font-size="11pt" style:font-size-asian="11pt" style:font-name-complex="Arial" style:font-size-complex="11pt"/>
    </style:style>
    <style:style style:name="T123_3" style:family="text">
      <style:text-properties fo:font-size="11pt" style:font-size-asian="11pt" style:font-name-complex="Arial" style:font-size-complex="11pt"/>
    </style:style>
    <style:style style:name="T123_4" style:family="text">
      <style:text-properties fo:font-size="11pt" style:font-size-asian="11pt" style:font-name-complex="Arial" style:font-size-complex="11pt"/>
    </style:style>
    <style:style style:name="T123_5" style:family="text">
      <style:text-properties fo:font-size="11pt" style:font-size-asian="11pt" style:font-name-complex="Arial" style:font-size-complex="11pt"/>
    </style:style>
    <style:style style:name="T123_6" style:family="text">
      <style:text-properties fo:font-size="11pt" style:font-size-asian="11pt" style:font-name-complex="Arial" style:font-size-complex="11pt"/>
    </style:style>
    <style:style style:name="T123_7" style:family="text">
      <style:text-properties fo:font-size="11pt" style:font-size-asian="11pt" style:font-name-complex="Arial" style:font-size-complex="11pt"/>
    </style:style>
    <style:style style:name="T123_8" style:family="text">
      <style:text-properties fo:font-size="11pt" style:font-size-asian="11pt" style:font-name-complex="Arial" style:font-size-complex="11pt"/>
    </style:style>
    <style:style style:name="T123_9" style:family="text">
      <style:text-properties fo:font-size="11pt" style:font-size-asian="11pt" style:font-name-complex="Arial" style:font-size-complex="11pt"/>
    </style:style>
    <style:style style:name="T123_10" style:family="text">
      <style:text-properties fo:font-size="11pt" style:font-size-asian="11pt" style:font-name-complex="Arial" style:font-size-complex="11pt"/>
    </style:style>
    <style:style style:name="T123_11" style:family="text">
      <style:text-properties fo:font-size="11pt" style:font-size-asian="11pt" style:font-name-complex="Arial" style:font-size-complex="11pt"/>
    </style:style>
    <style:style style:name="T123_12" style:family="text">
      <style:text-properties fo:font-size="11pt" style:font-size-asian="11pt" style:font-name-complex="Arial" style:font-size-complex="11pt"/>
    </style:style>
    <style:style style:name="T123_13" style:family="text">
      <style:text-properties fo:font-size="11pt" style:font-size-asian="11pt" style:font-name-complex="Arial" style:font-size-complex="11pt"/>
    </style:style>
    <style:style style:name="T123_14" style:family="text">
      <style:text-properties fo:font-size="11pt" style:font-size-asian="11pt" style:font-name-complex="Arial" style:font-size-complex="11pt"/>
    </style:style>
    <style:style style:name="P124" style:family="paragraph" style:parent-style-name="Normal">
      <style:paragraph-properties fo:text-align="justify" fo:margin-bottom="0.212cm"/>
    </style:style>
    <style:style style:name="T124_1" style:family="text">
      <style:text-properties fo:font-size="11pt" style:font-size-asian="11pt" style:font-name-complex="Arial" style:font-size-complex="11pt"/>
    </style:style>
    <style:style style:name="P125" style:family="paragraph" style:parent-style-name="List_20_Paragraph">
      <style:paragraph-properties fo:text-align="justify" fo:margin-bottom="0.212cm" fo:margin-left="0.751cm"/>
    </style:style>
    <style:style style:name="T125_1" style:family="text">
      <style:text-properties fo:font-size="11pt" style:font-size-asian="11pt" style:font-name-complex="Arial" style:font-size-complex="11pt"/>
    </style:style>
    <style:style style:name="T125_2" style:family="text">
      <style:text-properties fo:font-size="11pt" style:font-size-asian="11pt" style:font-name-complex="Arial" style:font-size-complex="11pt"/>
    </style:style>
    <style:style style:name="T125_3" style:family="text">
      <style:text-properties fo:font-size="11pt" style:font-size-asian="11pt" style:font-name-complex="Arial" style:font-size-complex="11pt"/>
    </style:style>
    <style:style style:name="T125_4" style:family="text">
      <style:text-properties fo:font-size="11pt" style:font-size-asian="11pt" style:font-name-complex="Arial" style:font-size-complex="11pt"/>
    </style:style>
    <style:style style:name="T125_5" style:family="text">
      <style:text-properties fo:font-size="11pt" style:font-size-asian="11pt" style:font-name-complex="Arial" style:font-size-complex="11pt"/>
    </style:style>
    <style:style style:name="T125_6" style:family="text">
      <style:text-properties fo:font-size="11pt" style:font-size-asian="11pt" style:font-name-complex="Arial" style:font-size-complex="11pt"/>
    </style:style>
    <style:style style:name="T125_7" style:family="text">
      <style:text-properties fo:font-size="11pt" style:font-size-asian="11pt" style:font-name-complex="Arial" style:font-size-complex="11pt"/>
    </style:style>
    <style:style style:name="T125_8" style:family="text">
      <style:text-properties fo:font-size="11pt" style:font-size-asian="11pt" style:font-name-complex="Arial" style:font-size-complex="11pt"/>
    </style:style>
    <style:style style:name="T125_9" style:family="text">
      <style:text-properties fo:font-size="11pt" style:font-size-asian="11pt" style:font-name-complex="Arial" style:font-size-complex="11pt"/>
    </style:style>
    <style:style style:name="T125_10" style:family="text">
      <style:text-properties fo:font-size="11pt" style:font-size-asian="11pt" style:font-name-complex="Arial" style:font-size-complex="11pt"/>
    </style:style>
    <style:style style:name="T125_11" style:family="text">
      <style:text-properties fo:font-size="11pt" style:font-size-asian="11pt" style:font-name-complex="Arial" style:font-size-complex="11pt"/>
    </style:style>
    <style:style style:name="T125_12" style:family="text">
      <style:text-properties fo:font-size="11pt" style:font-size-asian="11pt" style:font-name-complex="Arial" style:font-size-complex="11pt"/>
    </style:style>
    <style:style style:name="T125_13" style:family="text">
      <style:text-properties fo:font-size="11pt" style:font-size-asian="11pt" style:font-name-complex="Arial" style:font-size-complex="11pt"/>
    </style:style>
    <style:style style:name="T125_14" style:family="text">
      <style:text-properties fo:font-size="11pt" style:font-size-asian="11pt" style:font-name-complex="Arial" style:font-size-complex="11pt"/>
    </style:style>
    <style:style style:name="T125_15" style:family="text">
      <style:text-properties fo:font-size="11pt" style:font-size-asian="11pt" style:font-name-complex="Arial" style:font-size-complex="11pt"/>
    </style:style>
    <style:style style:name="T125_16" style:family="text">
      <style:text-properties fo:font-size="11pt" style:font-size-asian="11pt" style:font-name-complex="Arial" style:font-size-complex="11pt"/>
    </style:style>
    <style:style style:name="T125_17" style:family="text">
      <style:text-properties fo:font-size="11pt" style:font-size-asian="11pt" style:font-name-complex="Arial" style:font-size-complex="11pt"/>
    </style:style>
    <style:style style:name="T125_18" style:family="text">
      <style:text-properties fo:font-size="11pt" style:font-size-asian="11pt" style:font-name-complex="Arial" style:font-size-complex="11pt"/>
    </style:style>
    <style:style style:name="P126" style:family="paragraph" style:parent-style-name="List_20_Paragraph">
      <style:paragraph-properties fo:text-align="justify" fo:margin-bottom="0.212cm" fo:margin-left="0.751cm"/>
    </style:style>
    <style:style style:name="T126_1" style:family="text">
      <style:text-properties fo:font-size="11pt" style:font-size-asian="11pt" style:font-name-complex="Arial" style:font-size-complex="11pt"/>
    </style:style>
    <style:style style:name="T126_2" style:family="text">
      <style:text-properties fo:font-size="11pt" style:font-size-asian="11pt" style:font-name-complex="Arial" style:font-size-complex="11pt"/>
    </style:style>
    <style:style style:name="T126_3" style:family="text">
      <style:text-properties fo:font-size="11pt" style:font-size-asian="11pt" style:font-name-complex="Arial" style:font-size-complex="11pt"/>
    </style:style>
    <style:style style:name="T126_4" style:family="text">
      <style:text-properties fo:font-size="11pt" style:font-size-asian="11pt" style:font-name-complex="Arial" style:font-size-complex="11pt"/>
    </style:style>
    <style:style style:name="T126_5" style:family="text">
      <style:text-properties fo:font-size="11pt" style:font-size-asian="11pt" style:font-name-complex="Arial" style:font-size-complex="11pt"/>
    </style:style>
    <style:style style:name="T126_6" style:family="text">
      <style:text-properties fo:font-size="11pt" style:font-size-asian="11pt" style:font-name-complex="Arial" style:font-size-complex="11pt"/>
    </style:style>
    <style:style style:name="T126_7" style:family="text">
      <style:text-properties fo:font-size="11pt" style:font-size-asian="11pt" style:font-name-complex="Arial" style:font-size-complex="11pt"/>
    </style:style>
    <style:style style:name="T126_8" style:family="text">
      <style:text-properties fo:font-size="11pt" style:font-size-asian="11pt" style:font-name-complex="Arial" style:font-size-complex="11pt"/>
    </style:style>
    <style:style style:name="T126_9" style:family="text">
      <style:text-properties fo:font-size="11pt" style:font-size-asian="11pt" style:font-name-complex="Arial" style:font-size-complex="11pt"/>
    </style:style>
    <style:style style:name="T126_10" style:family="text">
      <style:text-properties fo:font-size="11pt" style:font-size-asian="11pt" style:font-name-complex="Arial" style:font-size-complex="11pt"/>
    </style:style>
    <style:style style:name="T126_11" style:family="text">
      <style:text-properties fo:font-size="11pt" style:font-size-asian="11pt" style:font-name-complex="Arial" style:font-size-complex="11pt"/>
    </style:style>
    <style:style style:name="P127" style:family="paragraph" style:parent-style-name="Normal"/>
    <style:style style:name="T127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T127_2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T127_3" style:family="text">
      <style:text-properties fo:font-size="11pt" style:font-size-asian="11pt" style:font-name-complex="Arial" style:font-size-complex="11pt"/>
    </style:style>
    <style:style style:name="P128" style:family="paragraph" style:parent-style-name="Normal">
      <style:text-properties fo:font-size="7pt" style:font-size-asian="7pt" style:font-name-complex="Arial" style:font-size-complex="7pt" fo:language="en" fo:language-asian="en" fo:country="US" fo:country-asian="GB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2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3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4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5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6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7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8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9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10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11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12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13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14" style:family="text">
      <style:text-properties fo:font-size="11pt" style:font-size-asian="11pt" style:font-name-complex="Arial" style:font-size-complex="11pt" fo:language="en" fo:language-asian="en" fo:country="ZA" fo:country-asian="GB"/>
    </style:style>
    <style:style style:name="T129_15" style:family="text">
      <style:text-properties fo:font-size="11pt" style:font-size-asian="11pt" style:font-name-complex="Arial" style:font-size-complex="11pt" fo:language-asian="en" fo:country-asian="GB"/>
    </style:style>
    <style:style style:name="T129_16" style:family="text">
      <style:text-properties fo:font-size="11pt" style:font-size-asian="11pt" style:font-name-complex="Arial" style:font-size-complex="11pt" fo:language-asian="en" fo:country-asian="GB"/>
    </style:style>
    <style:style style:name="T129_17" style:family="text">
      <style:text-properties fo:font-size="11pt" style:font-size-asian="11pt" style:font-name-complex="Arial" style:font-size-complex="11pt" fo:language-asian="en" fo:country-asian="GB"/>
    </style:style>
    <style:style style:name="T129_18" style:family="text">
      <style:text-properties fo:font-size="11pt" style:font-size-asian="11pt" style:font-name-complex="Arial" style:font-size-complex="11pt" fo:language-asian="en" fo:country-asian="GB"/>
    </style:style>
    <style:style style:name="T129_19" style:family="text">
      <style:text-properties fo:font-size="11pt" style:font-size-asian="11pt" style:font-name-complex="Arial" style:font-size-complex="11pt" fo:language-asian="en" fo:country-asian="GB"/>
    </style:style>
    <style:style style:name="T129_20" style:family="text">
      <style:text-properties fo:font-size="11pt" style:font-size-asian="11pt" style:font-name-complex="Arial" style:font-size-complex="11pt" fo:language-asian="en" fo:country-asian="GB"/>
    </style:style>
    <style:style style:name="T129_21" style:family="text">
      <style:text-properties fo:font-size="11pt" style:font-size-asian="11pt" style:font-name-complex="Arial" style:font-size-complex="11pt" fo:language-asian="en" fo:country-asian="GB"/>
    </style:style>
    <style:style style:name="T129_22" style:family="text">
      <style:text-properties fo:font-size="11pt" style:font-size-asian="11pt" style:font-name-complex="Arial" style:font-size-complex="11pt" fo:language-asian="en" fo:country-asian="GB"/>
    </style:style>
    <style:style style:name="T129_23" style:family="text">
      <style:text-properties fo:font-size="11pt" style:font-size-asian="11pt" style:font-name-complex="Arial" style:font-size-complex="11pt" fo:language-asian="en" fo:country-asian="GB"/>
    </style:style>
    <style:style style:name="T129_24" style:family="text">
      <style:text-properties fo:font-size="11pt" style:font-size-asian="11pt" style:font-name-complex="Arial" style:font-size-complex="11pt" fo:language-asian="en" fo:country-asian="GB"/>
    </style:style>
    <style:style style:name="T129_25" style:family="text">
      <style:text-properties fo:font-size="11pt" style:font-size-asian="11pt" style:font-name-complex="Arial" style:font-size-complex="11pt" fo:language-asian="en" fo:country-asian="GB"/>
    </style:style>
    <style:style style:name="T129_26" style:family="text">
      <style:text-properties fo:font-size="11pt" style:font-size-asian="11pt" style:font-name-complex="Arial" style:font-size-complex="11pt" fo:language-asian="en" fo:country-asian="GB"/>
    </style:style>
    <style:style style:name="T129_27" style:family="text">
      <style:text-properties fo:font-size="11pt" style:font-size-asian="11pt" style:font-name-complex="Arial" style:font-size-complex="11pt" fo:language-asian="en" fo:country-asian="GB"/>
    </style:style>
    <style:style style:name="T129_28" style:family="text">
      <style:text-properties fo:font-size="11pt" style:font-size-asian="11pt" style:font-name-complex="Arial" style:font-size-complex="11pt" fo:language-asian="en" fo:country-asian="GB"/>
    </style:style>
    <style:style style:name="T129_29" style:family="text">
      <style:text-properties fo:font-size="11pt" style:font-size-asian="11pt" style:font-name-complex="Arial" style:font-size-complex="11pt" fo:language-asian="en" fo:country-asian="GB"/>
    </style:style>
    <style:style style:name="T129_30" style:family="text">
      <style:text-properties fo:font-size="11pt" style:font-size-asian="11pt" style:font-name-complex="Arial" style:font-size-complex="11pt" fo:language-asian="en" fo:country-asian="GB"/>
    </style:style>
    <style:style style:name="T129_31" style:family="text">
      <style:text-properties fo:font-size="11pt" style:font-size-asian="11pt" style:font-name-complex="Arial" style:font-size-complex="11pt" fo:language-asian="en" fo:country-asian="GB"/>
    </style:style>
    <style:style style:name="T129_32" style:family="text">
      <style:text-properties fo:font-size="11pt" style:font-size-asian="11pt" style:font-name-complex="Arial" style:font-size-complex="11pt" fo:language-asian="en" fo:country-asian="GB"/>
    </style:style>
    <style:style style:name="T129_33" style:family="text">
      <style:text-properties fo:font-size="11pt" style:font-size-asian="11pt" style:font-name-complex="Arial" style:font-size-complex="11pt" fo:language-asian="en" fo:country-asian="GB"/>
    </style:style>
    <style:style style:name="T129_34" style:family="text">
      <style:text-properties fo:font-size="11pt" style:font-size-asian="11pt" style:font-name-complex="Arial" style:font-size-complex="11pt" fo:language-asian="en" fo:country-asian="GB"/>
    </style:style>
    <style:style style:name="T129_35" style:family="text">
      <style:text-properties fo:font-size="11pt" style:font-size-asian="11pt" style:font-name-complex="Arial" style:font-size-complex="11pt" fo:language-asian="en" fo:country-asian="GB"/>
    </style:style>
    <style:style style:name="T129_36" style:family="text">
      <style:text-properties fo:font-size="11pt" style:font-size-asian="11pt" style:font-name-complex="Arial" style:font-size-complex="11pt" fo:language-asian="en" fo:country-asian="GB"/>
    </style:style>
    <style:style style:name="T129_37" style:family="text">
      <style:text-properties fo:font-size="11pt" style:font-size-asian="11pt" style:font-name-complex="Arial" style:font-size-complex="11pt" fo:language-asian="en" fo:country-asian="GB"/>
    </style:style>
    <style:style style:name="P130" style:family="paragraph" style:parent-style-name="Normal">
      <style:paragraph-properties fo:text-align="justify"/>
      <style:text-properties fo:font-size="7pt" style:font-size-asian="7pt" style:font-name-complex="Arial" style:font-size-complex="7pt" fo:language-asian="en" fo:country-asian="GB"/>
    </style:style>
    <style:style style:name="P131" style:family="paragraph" style:parent-style-name="Normal">
      <style:paragraph-properties fo:line-height="108%" fo:margin-bottom="0.282cm"/>
    </style:style>
    <style:style style:name="T131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132" style:family="paragraph" style:parent-style-name="Normal">
      <style:paragraph-properties fo:break-before="page" fo:line-height="108%" fo:margin-bottom="0.282cm"/>
    </style:style>
    <style:style style:name="P133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 fo:font-weight="bold" style:font-weight-asian="bold" style:letter-kerning="true"/>
    </style:style>
    <style:style style:name="P134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34_1" style:family="text">
      <style:text-properties fo:font-style="normal" style:font-style-asian="normal" fo:font-size="10pt" style:font-size-asian="10pt" style:font-name-complex="Arial" style:font-size-complex="10pt"/>
    </style:style>
    <style:style style:name="P135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Table5" style:family="table">
      <style:table-properties table:align="left" style:width="16.503cm" fo:margin-left="-0.259cm"/>
    </style:style>
    <style:style style:name="Column12" style:family="table-column">
      <style:table-column-properties style:column-width="3.013cm"/>
    </style:style>
    <style:style style:name="Column13" style:family="table-column">
      <style:table-column-properties style:column-width="1.087cm"/>
    </style:style>
    <style:style style:name="Column14" style:family="table-column">
      <style:table-column-properties style:column-width="1.653cm"/>
    </style:style>
    <style:style style:name="Column15" style:family="table-column">
      <style:table-column-properties style:column-width="5.791cm"/>
    </style:style>
    <style:style style:name="Column16" style:family="table-column">
      <style:table-column-properties style:column-width="4.96cm"/>
    </style:style>
    <style:style style:name="Row23" style:family="table-row">
      <style:table-row-properties style:min-row-height="0.863cm"/>
    </style:style>
    <style:style style:name="Cell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4" style:family="table-row">
      <style:table-row-properties style:min-row-height="0.612cm"/>
    </style:style>
    <style:style style:name="Cell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100%" fo:margin-bottom="0cm"/>
    </style:style>
    <style:style style:name="T1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100%" fo:margin-bottom="0cm"/>
    </style:style>
    <style:style style:name="T1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line-height="100%" fo:margin-bottom="0cm"/>
    </style:style>
    <style:style style:name="T1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100%" fo:margin-bottom="0cm"/>
    </style:style>
    <style:style style:name="T141_1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41_2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5" style:family="table-row">
      <style:table-row-properties style:min-row-height="0.609cm"/>
    </style:style>
    <style:style style:name="Cell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100%" fo:margin-bottom="0cm"/>
    </style:style>
    <style:style style:name="T1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46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6" style:family="table">
      <style:table-properties table:align="left" style:width="16.487cm" fo:margin-left="0cm"/>
    </style:style>
    <style:style style:name="Column17" style:family="table-column">
      <style:table-column-properties style:column-width="4.87cm"/>
    </style:style>
    <style:style style:name="Column18" style:family="table-column">
      <style:table-column-properties style:column-width="4.182cm"/>
    </style:style>
    <style:style style:name="Column19" style:family="table-column">
      <style:table-column-properties style:column-width="7.435cm"/>
    </style:style>
    <style:style style:name="Row26" style:family="table-row">
      <style:table-row-properties style:min-row-height="0.533cm"/>
    </style:style>
    <style:style style:name="Cell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100%" fo:margin-bottom="0cm"/>
    </style:style>
    <style:style style:name="T1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100%" fo:margin-bottom="0cm"/>
    </style:style>
    <style:style style:name="T1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100%" fo:margin-bottom="0cm"/>
    </style:style>
    <style:style style:name="T1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7" style:family="table-row">
      <style:table-row-properties style:min-row-height="2.006cm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100%" fo:margin-bottom="0cm"/>
    </style:style>
    <style:style style:name="T1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100%" fo:margin-bottom="0cm"/>
    </style:style>
    <style:style style:name="T1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5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5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8" style:family="table-row">
      <style:table-row-properties style:min-row-height="2.006cm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158" style:family="paragraph" style:parent-style-name="Normal">
      <style:paragraph-properties fo:line-height="100%" fo:margin-bottom="0cm"/>
    </style:style>
    <style:style style:name="T1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5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5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5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9" style:family="table-row">
      <style:table-row-properties style:min-row-height="3.62cm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fo:color="#000000" style:font-name="Arial" fo:font-size="10pt" style:font-name-asian="Gill Sans MT" style:font-size-asian="10pt" style:font-name-complex="Arial" style:font-size-complex="10pt" fo:language="en" fo:language-asian="en" fo:language-complex="ar" fo:country="GB" fo:country-asian="GB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6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16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16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66" style:family="paragraph" style:parent-style-name="Normal">
      <style:paragraph-properties fo:text-align="justify" fo:margin-bottom="0.212cm"/>
    </style:style>
    <style:style style:name="T16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67" style:family="paragraph" style:parent-style-name="Normal">
      <style:paragraph-properties fo:text-align="justify" fo:margin-bottom="0.212cm"/>
    </style:style>
    <style:style style:name="T167_1" style:family="text">
      <style:text-properties fo:font-size="11pt" style:font-size-asian="11pt" style:font-name-complex="Arial" style:font-size-complex="11pt" style:font-weight-complex="bold"/>
    </style:style>
    <style:style style:name="T167_2" style:family="text">
      <style:text-properties fo:font-size="11pt" style:font-size-asian="11pt" style:font-name-complex="Arial" style:font-size-complex="11pt" style:font-weight-complex="bold"/>
    </style:style>
    <style:style style:name="T167_3" style:family="text">
      <style:text-properties fo:font-size="11pt" style:font-size-asian="11pt" style:font-name-complex="Arial" style:font-size-complex="11pt" style:font-weight-complex="bold"/>
    </style:style>
    <style:style style:name="T167_4" style:family="text">
      <style:text-properties fo:font-size="11pt" style:font-size-asian="11pt" style:font-name-complex="Arial" style:font-size-complex="11pt" style:font-weight-complex="bold"/>
    </style:style>
    <style:style style:name="T167_5" style:family="text">
      <style:text-properties fo:font-size="11pt" style:font-size-asian="11pt" style:font-name-complex="Arial" style:font-size-complex="11pt" style:font-weight-complex="bold"/>
    </style:style>
    <style:style style:name="T167_6" style:family="text">
      <style:text-properties fo:font-size="11pt" style:font-size-asian="11pt" style:font-name-complex="Arial" style:font-size-complex="11pt" style:font-weight-complex="bold"/>
    </style:style>
    <style:style style:name="T167_7" style:family="text">
      <style:text-properties fo:font-size="11pt" style:font-size-asian="11pt" style:font-name-complex="Arial" style:font-size-complex="11pt" style:font-weight-complex="bold"/>
    </style:style>
    <style:style style:name="T167_8" style:family="text">
      <style:text-properties fo:font-size="11pt" style:font-size-asian="11pt" style:font-name-complex="Arial" style:font-size-complex="11pt" style:font-weight-complex="bold"/>
    </style:style>
    <style:style style:name="T167_9" style:family="text">
      <style:text-properties fo:font-size="11pt" style:font-size-asian="11pt" style:font-name-complex="Arial" style:font-size-complex="11pt" style:font-weight-complex="bold"/>
    </style:style>
    <style:style style:name="T167_10" style:family="text">
      <style:text-properties fo:font-size="11pt" style:font-size-asian="11pt" style:font-name-complex="Arial" style:font-size-complex="11pt" style:font-weight-complex="bold"/>
    </style:style>
    <style:style style:name="T167_11" style:family="text">
      <style:text-properties fo:font-size="11pt" style:font-size-asian="11pt" style:font-name-complex="Arial" style:font-size-complex="11pt" style:font-weight-complex="bold"/>
    </style:style>
    <style:style style:name="T167_12" style:family="text">
      <style:text-properties fo:font-size="11pt" style:font-size-asian="11pt" style:font-name-complex="Arial" style:font-size-complex="11pt" style:font-weight-complex="bold"/>
    </style:style>
    <style:style style:name="T167_13" style:family="text">
      <style:text-properties fo:font-size="11pt" style:font-size-asian="11pt" style:font-name-complex="Arial" style:font-size-complex="11pt" style:font-weight-complex="bold"/>
    </style:style>
    <style:style style:name="T167_14" style:family="text">
      <style:text-properties fo:font-size="11pt" style:font-size-asian="11pt" style:font-name-complex="Arial" style:font-size-complex="11pt" style:font-weight-complex="bold"/>
    </style:style>
    <style:style style:name="T167_15" style:family="text">
      <style:text-properties fo:font-size="11pt" style:font-size-asian="11pt" style:font-name-complex="Arial" style:font-size-complex="11pt" style:font-weight-complex="bold"/>
    </style:style>
    <style:style style:name="T167_16" style:family="text">
      <style:text-properties fo:font-size="11pt" style:font-size-asian="11pt" style:font-name-complex="Arial" style:font-size-complex="11pt" style:font-weight-complex="bold"/>
    </style:style>
    <style:style style:name="T167_17" style:family="text">
      <style:text-properties fo:font-size="11pt" style:font-size-asian="11pt" style:font-name-complex="Arial" style:font-size-complex="11pt" style:font-weight-complex="bold"/>
    </style:style>
    <style:style style:name="T167_18" style:family="text">
      <style:text-properties fo:font-size="11pt" style:font-size-asian="11pt" style:font-name-complex="Arial" style:font-size-complex="11pt" style:font-weight-complex="bold"/>
    </style:style>
    <style:style style:name="T167_19" style:family="text">
      <style:text-properties fo:font-size="11pt" style:font-size-asian="11pt" style:font-name-complex="Arial" style:font-size-complex="11pt" style:font-weight-complex="bold"/>
    </style:style>
    <style:style style:name="T167_20" style:family="text">
      <style:text-properties fo:font-size="11pt" style:font-size-asian="11pt" style:font-name-complex="Arial" style:font-size-complex="11pt" style:font-weight-complex="bold"/>
    </style:style>
    <style:style style:name="T167_21" style:family="text">
      <style:text-properties fo:font-size="11pt" style:font-size-asian="11pt" style:font-name-complex="Arial" style:font-size-complex="11pt" style:font-weight-complex="bold"/>
    </style:style>
    <style:style style:name="T167_22" style:family="text">
      <style:text-properties fo:font-size="11pt" style:font-size-asian="11pt" style:font-name-complex="Arial" style:font-size-complex="11pt" style:font-weight-complex="bold"/>
    </style:style>
    <style:style style:name="T167_23" style:family="text">
      <style:text-properties fo:font-size="11pt" style:font-size-asian="11pt" style:font-name-complex="Arial" style:font-size-complex="11pt" style:font-weight-complex="bold"/>
    </style:style>
    <style:style style:name="T167_24" style:family="text">
      <style:text-properties fo:font-size="11pt" style:font-size-asian="11pt" style:font-name-complex="Arial" style:font-size-complex="11pt" style:font-weight-complex="bold"/>
    </style:style>
    <style:style style:name="T167_25" style:family="text">
      <style:text-properties fo:font-size="11pt" style:font-size-asian="11pt" style:font-name-complex="Arial" style:font-size-complex="11pt" style:font-weight-complex="bold"/>
    </style:style>
    <style:style style:name="T167_26" style:family="text">
      <style:text-properties fo:font-size="11pt" style:font-size-asian="11pt" style:font-name-complex="Arial" style:font-size-complex="11pt" style:font-weight-complex="bold"/>
    </style:style>
    <style:style style:name="T167_27" style:family="text">
      <style:text-properties fo:font-size="11pt" style:font-size-asian="11pt" style:font-name-complex="Arial" style:font-size-complex="11pt" style:font-weight-complex="bold"/>
    </style:style>
    <style:style style:name="T167_28" style:family="text">
      <style:text-properties fo:font-size="11pt" style:font-size-asian="11pt" style:font-name-complex="Arial" style:font-size-complex="11pt" style:font-weight-complex="bold"/>
    </style:style>
    <style:style style:name="T167_29" style:family="text">
      <style:text-properties fo:font-size="11pt" style:font-size-asian="11pt" style:font-name-complex="Arial" style:font-size-complex="11pt" style:font-weight-complex="bold"/>
    </style:style>
    <style:style style:name="T167_30" style:family="text">
      <style:text-properties fo:font-size="11pt" style:font-size-asian="11pt" style:font-name-complex="Arial" style:font-size-complex="11pt" style:font-weight-complex="bold"/>
    </style:style>
    <style:style style:name="P168" style:family="paragraph" style:parent-style-name="Normal">
      <style:paragraph-properties fo:text-align="justify" fo:margin-bottom="0.212cm"/>
    </style:style>
    <style:style style:name="T168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169" style:family="paragraph" style:parent-style-name="Normal">
      <style:paragraph-properties fo:text-align="justify" fo:margin-bottom="0.212cm"/>
    </style:style>
    <style:style style:name="T169_1" style:family="text">
      <style:text-properties fo:font-size="11pt" style:font-size-asian="11pt" style:font-name-complex="Arial" style:font-size-complex="11pt"/>
    </style:style>
    <style:style style:name="T169_2" style:family="text">
      <style:text-properties fo:font-size="11pt" style:font-size-asian="11pt" style:font-name-complex="Arial" style:font-size-complex="11pt"/>
    </style:style>
    <style:style style:name="T169_3" style:family="text">
      <style:text-properties fo:font-size="11pt" style:font-size-asian="11pt" style:font-name-complex="Arial" style:font-size-complex="11pt"/>
    </style:style>
    <style:style style:name="T169_4" style:family="text">
      <style:text-properties fo:font-size="11pt" style:font-size-asian="11pt" style:font-name-complex="Arial" style:font-size-complex="11pt"/>
    </style:style>
    <style:style style:name="T169_5" style:family="text">
      <style:text-properties fo:font-size="11pt" style:font-size-asian="11pt" style:font-name-complex="Arial" style:font-size-complex="11pt"/>
    </style:style>
    <style:style style:name="T169_6" style:family="text">
      <style:text-properties fo:font-size="11pt" style:font-size-asian="11pt" style:font-name-complex="Arial" style:font-size-complex="11pt"/>
    </style:style>
    <style:style style:name="T169_7" style:family="text">
      <style:text-properties fo:color="#000000" fo:font-size="11pt" style:font-size-asian="11pt" style:font-name-complex="Arial"/>
    </style:style>
    <style:style style:name="T169_8" style:family="text">
      <style:text-properties fo:color="#000000" fo:font-size="11pt" style:font-size-asian="11pt" style:font-name-complex="Arial"/>
    </style:style>
    <style:style style:name="T169_9" style:family="text">
      <style:text-properties fo:color="#000000" fo:font-size="11pt" style:font-size-asian="11pt" style:font-name-complex="Arial"/>
    </style:style>
    <style:style style:name="T169_10" style:family="text">
      <style:text-properties fo:color="#000000" fo:font-size="11pt" style:font-size-asian="11pt" style:font-name-complex="Arial"/>
    </style:style>
    <style:style style:name="T169_11" style:family="text">
      <style:text-properties fo:color="#000000" fo:font-size="11pt" style:font-size-asian="11pt" style:font-name-complex="Arial"/>
    </style:style>
    <style:style style:name="T169_12" style:family="text">
      <style:text-properties fo:color="#000000" fo:font-size="11pt" style:font-size-asian="11pt" style:font-name-complex="Arial"/>
    </style:style>
    <style:style style:name="T169_13" style:family="text">
      <style:text-properties fo:color="#000000" fo:font-size="11pt" style:font-size-asian="11pt" style:font-name-complex="Arial"/>
    </style:style>
    <style:style style:name="T169_14" style:family="text">
      <style:text-properties fo:color="#000000" fo:font-size="11pt" style:font-size-asian="11pt" style:font-name-complex="Arial"/>
    </style:style>
    <style:style style:name="T169_15" style:family="text">
      <style:text-properties fo:color="#000000" fo:font-size="11pt" style:font-size-asian="11pt" style:font-name-complex="Arial"/>
    </style:style>
    <style:style style:name="T169_16" style:family="text">
      <style:text-properties fo:color="#000000" fo:font-size="11pt" style:font-size-asian="11pt" style:font-name-complex="Arial"/>
    </style:style>
    <style:style style:name="T169_17" style:family="text">
      <style:text-properties fo:color="#000000" fo:font-size="11pt" style:font-size-asian="11pt" style:font-name-complex="Arial"/>
    </style:style>
    <style:style style:name="T169_18" style:family="text">
      <style:text-properties fo:color="#000000" fo:font-size="11pt" style:font-size-asian="11pt" style:font-name-complex="Arial"/>
    </style:style>
    <style:style style:name="T169_19" style:family="text">
      <style:text-properties fo:color="#000000" fo:font-size="11pt" style:font-size-asian="11pt" style:font-name-complex="Arial"/>
    </style:style>
    <style:style style:name="T169_20" style:family="text">
      <style:text-properties fo:color="#000000" fo:font-size="11pt" style:font-size-asian="11pt" style:font-name-complex="Arial"/>
    </style:style>
    <style:style style:name="T169_21" style:family="text">
      <style:text-properties fo:color="#000000" fo:font-size="11pt" style:font-size-asian="11pt" style:font-name-complex="Arial"/>
    </style:style>
    <style:style style:name="T169_22" style:family="text">
      <style:text-properties fo:color="#000000" fo:font-size="11pt" style:font-size-asian="11pt" style:font-name-complex="Arial"/>
    </style:style>
    <style:style style:name="T169_23" style:family="text">
      <style:text-properties fo:color="#000000" fo:font-size="11pt" style:font-size-asian="11pt" style:font-name-complex="Arial"/>
    </style:style>
    <style:style style:name="T169_24" style:family="text">
      <style:text-properties fo:color="#000000" fo:font-size="11pt" style:font-size-asian="11pt" style:font-name-complex="Arial"/>
    </style:style>
    <style:style style:name="P170" style:family="paragraph" style:parent-style-name="Normal">
      <style:paragraph-properties fo:text-align="justify" fo:margin-bottom="0.212cm"/>
    </style:style>
    <style:style style:name="T170_1" style:family="text">
      <style:text-properties fo:font-size="11pt" style:font-size-asian="11pt" style:font-name-complex="Arial" style:font-size-complex="11pt" style:font-weight-complex="bold"/>
    </style:style>
    <style:style style:name="T170_2" style:family="text">
      <style:text-properties fo:font-size="11pt" style:font-size-asian="11pt" style:font-name-complex="Arial" style:font-size-complex="11pt" style:font-weight-complex="bold"/>
    </style:style>
    <style:style style:name="T170_3" style:family="text">
      <style:text-properties fo:font-size="11pt" style:font-size-asian="11pt" style:font-name-complex="Arial" style:font-size-complex="11pt" style:font-weight-complex="bold"/>
    </style:style>
    <style:style style:name="T170_4" style:family="text">
      <style:text-properties fo:font-size="11pt" style:font-size-asian="11pt" style:font-name-complex="Arial" style:font-size-complex="11pt" style:font-weight-complex="bold"/>
    </style:style>
    <style:style style:name="T170_5" style:family="text">
      <style:text-properties fo:font-size="11pt" style:font-size-asian="11pt" style:font-name-complex="Arial" style:font-size-complex="11pt" style:font-weight-complex="bold"/>
    </style:style>
    <style:style style:name="T170_6" style:family="text">
      <style:text-properties fo:font-size="11pt" style:font-size-asian="11pt" style:font-name-complex="Arial" style:font-size-complex="11pt" style:font-weight-complex="bold"/>
    </style:style>
    <style:style style:name="T170_7" style:family="text">
      <style:text-properties fo:font-size="11pt" style:font-size-asian="11pt" style:font-name-complex="Arial" style:font-size-complex="11pt" style:font-weight-complex="bold"/>
    </style:style>
    <style:style style:name="T170_8" style:family="text">
      <style:text-properties fo:font-size="11pt" style:font-size-asian="11pt" style:font-name-complex="Arial" style:font-size-complex="11pt" style:font-weight-complex="bold"/>
    </style:style>
    <style:style style:name="T170_9" style:family="text">
      <style:text-properties fo:font-size="11pt" style:font-size-asian="11pt" style:font-name-complex="Arial" style:font-size-complex="11pt" style:font-weight-complex="bold"/>
    </style:style>
    <style:style style:name="T170_10" style:family="text">
      <style:text-properties fo:font-size="11pt" style:font-size-asian="11pt" style:font-name-complex="Arial" style:font-size-complex="11pt" style:font-weight-complex="bold"/>
    </style:style>
    <style:style style:name="T170_11" style:family="text">
      <style:text-properties fo:font-size="11pt" style:font-size-asian="11pt" style:font-name-complex="Arial" style:font-size-complex="11pt" style:font-weight-complex="bold"/>
    </style:style>
    <style:style style:name="T170_12" style:family="text">
      <style:text-properties fo:font-size="11pt" style:font-size-asian="11pt" style:font-name-complex="Arial" style:font-size-complex="11pt" style:font-weight-complex="bold"/>
    </style:style>
    <style:style style:name="T170_13" style:family="text">
      <style:text-properties fo:font-size="11pt" style:font-size-asian="11pt" style:font-name-complex="Arial" style:font-size-complex="11pt" style:font-weight-complex="bold"/>
    </style:style>
    <style:style style:name="T170_14" style:family="text">
      <style:text-properties fo:font-size="11pt" style:font-size-asian="11pt" style:font-name-complex="Arial" style:font-size-complex="11pt" style:font-weight-complex="bold"/>
    </style:style>
    <style:style style:name="T170_15" style:family="text">
      <style:text-properties fo:font-size="11pt" style:font-size-asian="11pt" style:font-name-complex="Arial" style:font-size-complex="11pt" style:font-weight-complex="bold"/>
    </style:style>
    <style:style style:name="T170_16" style:family="text">
      <style:text-properties fo:font-size="11pt" style:font-size-asian="11pt" style:font-name-complex="Arial" style:font-size-complex="11pt" style:font-weight-complex="bold"/>
    </style:style>
    <style:style style:name="T170_17" style:family="text">
      <style:text-properties fo:font-size="11pt" style:font-size-asian="11pt" style:font-name-complex="Arial" style:font-size-complex="11pt" style:font-weight-complex="bold"/>
    </style:style>
    <style:style style:name="T170_18" style:family="text">
      <style:text-properties fo:font-size="11pt" style:font-size-asian="11pt" style:font-name-complex="Arial" style:font-size-complex="11pt" style:font-weight-complex="bold"/>
    </style:style>
    <style:style style:name="T170_19" style:family="text">
      <style:text-properties fo:font-size="11pt" style:font-size-asian="11pt" style:font-name-complex="Arial" style:font-size-complex="11pt" style:font-weight-complex="bold"/>
    </style:style>
    <style:style style:name="T170_20" style:family="text">
      <style:text-properties fo:font-size="11pt" style:font-size-asian="11pt" style:font-name-complex="Arial" style:font-size-complex="11pt" style:font-weight-complex="bold"/>
    </style:style>
    <style:style style:name="T170_21" style:family="text">
      <style:text-properties fo:font-size="11pt" style:font-size-asian="11pt" style:font-name-complex="Arial" style:font-size-complex="11pt" style:font-weight-complex="bold"/>
    </style:style>
    <style:style style:name="T170_22" style:family="text">
      <style:text-properties fo:font-size="11pt" style:font-size-asian="11pt" style:font-name-complex="Arial" style:font-size-complex="11pt" style:font-weight-complex="bold"/>
    </style:style>
    <style:style style:name="T170_23" style:family="text">
      <style:text-properties fo:font-size="11pt" style:font-size-asian="11pt" style:font-name-complex="Arial" style:font-size-complex="11pt" style:font-weight-complex="bold"/>
    </style:style>
    <style:style style:name="T170_24" style:family="text">
      <style:text-properties fo:font-size="11pt" style:font-size-asian="11pt" style:font-name-complex="Arial" style:font-size-complex="11pt" style:font-weight-complex="bold"/>
    </style:style>
    <style:style style:name="T170_25" style:family="text">
      <style:text-properties fo:font-size="11pt" style:font-size-asian="11pt" style:font-name-complex="Arial" style:font-size-complex="11pt" style:font-weight-complex="bold"/>
    </style:style>
    <style:style style:name="T170_26" style:family="text">
      <style:text-properties fo:font-size="11pt" style:font-size-asian="11pt" style:font-name-complex="Arial" style:font-size-complex="11pt" style:font-weight-complex="bold"/>
    </style:style>
    <style:style style:name="T170_27" style:family="text">
      <style:text-properties fo:font-size="11pt" style:font-size-asian="11pt" style:font-name-complex="Arial" style:font-size-complex="11pt" style:font-weight-complex="bold"/>
    </style:style>
    <style:style style:name="T170_28" style:family="text">
      <style:text-properties fo:font-size="11pt" style:font-size-asian="11pt" style:font-name-complex="Arial" style:font-size-complex="11pt" style:font-weight-complex="bold"/>
    </style:style>
    <style:style style:name="T170_29" style:family="text">
      <style:text-properties fo:font-size="11pt" style:font-size-asian="11pt" style:font-name-complex="Arial" style:font-size-complex="11pt" style:font-weight-complex="bold"/>
    </style:style>
    <style:style style:name="T170_30" style:family="text">
      <style:text-properties fo:font-size="11pt" style:font-size-asian="11pt" style:font-name-complex="Arial" style:font-size-complex="11pt" style:font-weight-complex="bold"/>
    </style:style>
    <style:style style:name="T170_31" style:family="text">
      <style:text-properties fo:font-size="11pt" style:font-size-asian="11pt" style:font-name-complex="Arial" style:font-size-complex="11pt" style:font-weight-complex="bold"/>
    </style:style>
    <style:style style:name="T170_32" style:family="text">
      <style:text-properties fo:font-size="11pt" style:font-size-asian="11pt" style:font-name-complex="Arial" style:font-size-complex="11pt" style:font-weight-complex="bold"/>
    </style:style>
    <style:style style:name="T170_33" style:family="text">
      <style:text-properties fo:font-size="11pt" style:font-size-asian="11pt" style:font-name-complex="Arial" style:font-size-complex="11pt" style:font-weight-complex="bold"/>
    </style:style>
    <style:style style:name="T170_34" style:family="text">
      <style:text-properties fo:font-size="11pt" style:font-size-asian="11pt" style:font-name-complex="Arial" style:font-size-complex="11pt" style:font-weight-complex="bold"/>
    </style:style>
    <style:style style:name="T170_35" style:family="text">
      <style:text-properties fo:font-size="11pt" style:font-size-asian="11pt" style:font-name-complex="Arial" style:font-size-complex="11pt" style:font-weight-complex="bold"/>
    </style:style>
    <style:style style:name="T170_36" style:family="text">
      <style:text-properties fo:color="#000000" fo:font-size="11pt" style:font-size-asian="11pt" style:font-name-complex="Arial"/>
    </style:style>
    <style:style style:name="P171" style:family="paragraph" style:parent-style-name="Normal">
      <style:paragraph-properties fo:text-align="justify" fo:margin-bottom="0.212cm"/>
    </style:style>
    <style:style style:name="T171_1" style:family="text">
      <style:text-properties fo:font-size="11pt" style:font-size-asian="11pt" style:font-name-complex="Arial" style:font-size-complex="11pt"/>
    </style:style>
    <style:style style:name="T171_2" style:family="text">
      <style:text-properties fo:font-size="11pt" style:font-size-asian="11pt" style:font-name-complex="Arial" style:font-size-complex="11pt"/>
    </style:style>
    <style:style style:name="T171_3" style:family="text">
      <style:text-properties fo:font-size="11pt" style:font-size-asian="11pt" style:font-name-complex="Arial" style:font-size-complex="11pt"/>
    </style:style>
    <style:style style:name="T171_4" style:family="text">
      <style:text-properties fo:font-size="11pt" style:font-size-asian="11pt" style:font-name-complex="Arial" style:font-size-complex="11pt"/>
    </style:style>
    <style:style style:name="T171_5" style:family="text">
      <style:text-properties fo:font-size="11pt" style:font-size-asian="11pt" style:font-name-complex="Arial" style:font-size-complex="11pt"/>
    </style:style>
    <style:style style:name="T171_6" style:family="text">
      <style:text-properties fo:font-size="11pt" style:font-size-asian="11pt" style:font-name-complex="Arial" style:font-size-complex="11pt"/>
    </style:style>
    <style:style style:name="T171_7" style:family="text">
      <style:text-properties fo:font-size="11pt" style:font-size-asian="11pt" style:font-name-complex="Arial" style:font-size-complex="11pt"/>
    </style:style>
    <style:style style:name="T171_8" style:family="text">
      <style:text-properties fo:font-size="11pt" style:font-size-asian="11pt" style:font-name-complex="Arial" style:font-size-complex="11pt"/>
    </style:style>
    <style:style style:name="T171_9" style:family="text">
      <style:text-properties fo:font-size="11pt" style:font-size-asian="11pt" style:font-name-complex="Arial" style:font-size-complex="11pt"/>
    </style:style>
    <style:style style:name="T171_10" style:family="text">
      <style:text-properties fo:font-size="11pt" style:font-size-asian="11pt" style:font-name-complex="Arial" style:font-size-complex="11pt"/>
    </style:style>
    <style:style style:name="T171_11" style:family="text">
      <style:text-properties fo:font-size="11pt" style:font-size-asian="11pt" style:font-name-complex="Arial" style:font-size-complex="11pt"/>
    </style:style>
    <style:style style:name="T171_12" style:family="text">
      <style:text-properties fo:font-size="11pt" style:font-size-asian="11pt" style:font-name-complex="Arial" style:font-size-complex="11pt"/>
    </style:style>
    <style:style style:name="T171_13" style:family="text">
      <style:text-properties fo:font-size="11pt" style:font-size-asian="11pt" style:font-name-complex="Arial" style:font-size-complex="11pt"/>
    </style:style>
    <style:style style:name="T171_14" style:family="text">
      <style:text-properties fo:font-size="11pt" style:font-size-asian="11pt" style:font-name-complex="Arial" style:font-size-complex="11pt"/>
    </style:style>
    <style:style style:name="T171_15" style:family="text">
      <style:text-properties fo:font-size="11pt" style:font-size-asian="11pt" style:font-name-complex="Arial" style:font-size-complex="11pt"/>
    </style:style>
    <style:style style:name="T171_16" style:family="text">
      <style:text-properties fo:font-size="11pt" style:font-size-asian="11pt" style:font-name-complex="Arial" style:font-size-complex="11pt"/>
    </style:style>
    <style:style style:name="T171_17" style:family="text">
      <style:text-properties fo:font-size="11pt" style:font-size-asian="11pt" style:font-name-complex="Arial" style:font-size-complex="11pt"/>
    </style:style>
    <style:style style:name="T171_18" style:family="text">
      <style:text-properties fo:font-size="11pt" style:font-size-asian="11pt" style:font-name-complex="Arial" style:font-size-complex="11pt"/>
    </style:style>
    <style:style style:name="T171_19" style:family="text">
      <style:text-properties fo:font-size="11pt" style:font-size-asian="11pt" style:font-name-complex="Arial" style:font-size-complex="11pt"/>
    </style:style>
    <style:style style:name="T171_20" style:family="text">
      <style:text-properties fo:font-size="11pt" style:font-size-asian="11pt" style:font-name-complex="Arial" style:font-size-complex="11pt"/>
    </style:style>
    <style:style style:name="T171_21" style:family="text">
      <style:text-properties fo:font-size="11pt" style:font-size-asian="11pt" style:font-name-complex="Arial" style:font-size-complex="11pt"/>
    </style:style>
    <style:style style:name="T171_22" style:family="text">
      <style:text-properties fo:font-size="11pt" style:font-size-asian="11pt" style:font-name-complex="Arial" style:font-size-complex="11pt"/>
    </style:style>
    <style:style style:name="T171_23" style:family="text">
      <style:text-properties fo:font-size="11pt" style:font-size-asian="11pt" style:font-name-complex="Arial" style:font-size-complex="11pt"/>
    </style:style>
    <style:style style:name="T171_24" style:family="text">
      <style:text-properties fo:font-size="11pt" style:font-size-asian="11pt" style:font-name-complex="Arial" style:font-size-complex="11pt"/>
    </style:style>
    <style:style style:name="T171_25" style:family="text">
      <style:text-properties fo:font-size="11pt" style:font-size-asian="11pt" style:font-name-complex="Arial" style:font-size-complex="11pt"/>
    </style:style>
    <style:style style:name="T171_26" style:family="text">
      <style:text-properties fo:font-size="11pt" style:font-size-asian="11pt" style:font-name-complex="Arial" style:font-size-complex="11pt"/>
    </style:style>
    <style:style style:name="T171_27" style:family="text">
      <style:text-properties fo:font-size="11pt" style:font-size-asian="11pt" style:font-name-complex="Arial" style:font-size-complex="11pt"/>
    </style:style>
    <style:style style:name="T171_28" style:family="text">
      <style:text-properties fo:font-size="11pt" style:font-size-asian="11pt" style:font-name-complex="Arial" style:font-size-complex="11pt"/>
    </style:style>
    <style:style style:name="T171_29" style:family="text">
      <style:text-properties fo:font-size="11pt" style:font-size-asian="11pt" style:font-name-complex="Arial" style:font-size-complex="11pt"/>
    </style:style>
    <style:style style:name="T171_30" style:family="text">
      <style:text-properties fo:font-size="11pt" style:font-size-asian="11pt" style:font-name-complex="Arial" style:font-size-complex="11pt"/>
    </style:style>
    <style:style style:name="T171_31" style:family="text">
      <style:text-properties fo:font-size="11pt" style:font-size-asian="11pt" style:font-name-complex="Arial" style:font-size-complex="11pt"/>
    </style:style>
    <style:style style:name="T171_32" style:family="text">
      <style:text-properties fo:font-size="11pt" style:font-size-asian="11pt" style:font-name-complex="Arial" style:font-size-complex="11pt"/>
    </style:style>
    <style:style style:name="T171_33" style:family="text">
      <style:text-properties fo:font-size="11pt" style:font-size-asian="11pt" style:font-name-complex="Arial" style:font-size-complex="11pt"/>
    </style:style>
    <style:style style:name="T171_34" style:family="text">
      <style:text-properties fo:font-size="11pt" style:font-size-asian="11pt" style:font-name-complex="Arial" style:font-size-complex="11pt"/>
    </style:style>
    <style:style style:name="T171_35" style:family="text">
      <style:text-properties fo:font-size="11pt" style:font-size-asian="11pt" style:font-name-complex="Arial" style:font-size-complex="11pt"/>
    </style:style>
    <style:style style:name="T171_36" style:family="text">
      <style:text-properties fo:font-size="11pt" style:font-size-asian="11pt" style:font-name-complex="Arial" style:font-size-complex="11pt"/>
    </style:style>
    <style:style style:name="T171_37" style:family="text">
      <style:text-properties fo:font-size="11pt" style:font-size-asian="11pt" style:font-name-complex="Arial" style:font-size-complex="11pt"/>
    </style:style>
    <style:style style:name="T171_38" style:family="text">
      <style:text-properties fo:font-size="11pt" style:font-size-asian="11pt" style:font-name-complex="Arial" style:font-size-complex="11pt"/>
    </style:style>
    <style:style style:name="T171_39" style:family="text">
      <style:text-properties fo:font-size="11pt" style:font-size-asian="11pt" style:font-name-complex="Arial" style:font-size-complex="11pt"/>
    </style:style>
    <style:style style:name="T171_40" style:family="text">
      <style:text-properties fo:font-size="11pt" style:font-size-asian="11pt" style:font-name-complex="Arial" style:font-size-complex="11pt"/>
    </style:style>
    <style:style style:name="T171_41" style:family="text">
      <style:text-properties fo:font-size="11pt" style:font-size-asian="11pt" style:font-name-complex="Arial" style:font-size-complex="11pt"/>
    </style:style>
    <style:style style:name="P172" style:family="paragraph" style:parent-style-name="Normal">
      <style:paragraph-properties fo:text-align="justify" fo:margin-bottom="0.212cm"/>
    </style:style>
    <style:style style:name="T172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72_2" style:family="text">
      <style:text-properties fo:font-size="11pt" style:font-size-asian="11pt" style:font-name-complex="Arial" style:font-size-complex="11pt"/>
    </style:style>
    <style:style style:name="P173" style:family="paragraph" style:parent-style-name="Normal">
      <style:paragraph-properties fo:text-align="justify" fo:margin-bottom="0.212cm"/>
    </style:style>
    <style:style style:name="T173_1" style:family="text">
      <style:text-properties fo:font-size="11pt" style:font-size-asian="11pt" style:font-name-complex="Arial" style:font-size-complex="11pt"/>
    </style:style>
    <style:style style:name="T173_2" style:family="text">
      <style:text-properties fo:font-size="11pt" style:font-size-asian="11pt" style:font-name-complex="Arial" style:font-size-complex="11pt"/>
    </style:style>
    <style:style style:name="T173_3" style:family="text">
      <style:text-properties fo:font-size="11pt" style:font-size-asian="11pt" style:font-name-complex="Arial" style:font-size-complex="11pt"/>
    </style:style>
    <style:style style:name="T173_4" style:family="text">
      <style:text-properties fo:font-size="11pt" style:font-size-asian="11pt" style:font-name-complex="Arial" style:font-size-complex="11pt"/>
    </style:style>
    <style:style style:name="T173_5" style:family="text">
      <style:text-properties fo:font-size="11pt" style:font-size-asian="11pt" style:font-name-complex="Arial" style:font-size-complex="11pt"/>
    </style:style>
    <style:style style:name="T173_6" style:family="text">
      <style:text-properties fo:font-size="11pt" style:font-size-asian="11pt" style:font-name-complex="Arial" style:font-size-complex="11pt"/>
    </style:style>
    <style:style style:name="T173_7" style:family="text">
      <style:text-properties fo:font-size="11pt" style:font-size-asian="11pt" style:font-name-complex="Arial" style:font-size-complex="11pt"/>
    </style:style>
    <style:style style:name="T173_8" style:family="text">
      <style:text-properties fo:font-size="11pt" style:font-size-asian="11pt" style:font-name-complex="Arial" style:font-size-complex="11pt"/>
    </style:style>
    <style:style style:name="T173_9" style:family="text">
      <style:text-properties fo:font-size="11pt" style:font-size-asian="11pt" style:font-name-complex="Arial" style:font-size-complex="11pt"/>
    </style:style>
    <style:style style:name="T173_10" style:family="text">
      <style:text-properties fo:font-size="11pt" style:font-size-asian="11pt" style:font-name-complex="Arial" style:font-size-complex="11pt"/>
    </style:style>
    <style:style style:name="T173_11" style:family="text">
      <style:text-properties fo:color="#000000" fo:font-size="11pt" style:font-size-asian="11pt" style:font-name-complex="Arial"/>
    </style:style>
    <style:style style:name="T173_12" style:family="text">
      <style:text-properties fo:color="#000000" fo:font-size="11pt" style:font-size-asian="11pt" style:font-name-complex="Arial"/>
    </style:style>
    <style:style style:name="T173_13" style:family="text">
      <style:text-properties fo:color="#000000" fo:font-size="11pt" style:font-size-asian="11pt" style:font-name-complex="Arial"/>
    </style:style>
    <style:style style:name="T173_14" style:family="text">
      <style:text-properties fo:color="#000000" fo:font-size="11pt" style:font-size-asian="11pt" style:font-name-complex="Arial"/>
    </style:style>
    <style:style style:name="T173_15" style:family="text">
      <style:text-properties fo:color="#000000" fo:font-size="11pt" style:font-size-asian="11pt" style:font-name-complex="Arial"/>
    </style:style>
    <style:style style:name="T173_16" style:family="text">
      <style:text-properties fo:color="#000000" fo:font-size="11pt" style:font-size-asian="11pt" style:font-name-complex="Arial"/>
    </style:style>
    <style:style style:name="T173_17" style:family="text">
      <style:text-properties fo:color="#000000" fo:font-size="11pt" style:font-size-asian="11pt" style:font-name-complex="Arial"/>
    </style:style>
    <style:style style:name="T173_18" style:family="text">
      <style:text-properties fo:color="#000000" fo:font-size="11pt" style:font-size-asian="11pt" style:font-name-complex="Arial"/>
    </style:style>
    <style:style style:name="T173_19" style:family="text">
      <style:text-properties fo:color="#000000" fo:font-size="11pt" style:font-size-asian="11pt" style:font-name-complex="Arial"/>
    </style:style>
    <style:style style:name="T173_20" style:family="text">
      <style:text-properties fo:color="#000000" fo:font-size="11pt" style:font-size-asian="11pt" style:font-name-complex="Arial"/>
    </style:style>
    <style:style style:name="P174" style:family="paragraph" style:parent-style-name="Normal">
      <style:paragraph-properties fo:text-align="justify" fo:margin-bottom="0.212cm"/>
    </style:style>
    <style:style style:name="T174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fo:color="#000000" fo:font-size="11pt" style:font-size-asian="11pt" style:font-name-complex="Arial"/>
    </style:style>
    <style:style style:name="T175_2" style:family="text">
      <style:text-properties fo:color="#000000" fo:font-size="11pt" style:font-size-asian="11pt" style:font-name-complex="Arial"/>
    </style:style>
    <style:style style:name="T175_3" style:family="text">
      <style:text-properties fo:color="#000000" fo:font-size="11pt" style:font-size-asian="11pt" style:font-name-complex="Arial"/>
    </style:style>
    <style:style style:name="T175_4" style:family="text">
      <style:text-properties fo:color="#000000" fo:font-size="11pt" style:font-size-asian="11pt" style:font-name-complex="Arial"/>
    </style:style>
    <style:style style:name="T175_5" style:family="text">
      <style:text-properties fo:color="#000000" fo:font-size="11pt" style:font-size-asian="11pt" style:font-name-complex="Arial"/>
    </style:style>
    <style:style style:name="T175_6" style:family="text">
      <style:text-properties fo:color="#000000" fo:font-size="11pt" style:font-size-asian="11pt" style:font-name-complex="Arial"/>
    </style:style>
    <style:style style:name="T175_7" style:family="text">
      <style:text-properties fo:color="#000000" fo:font-size="11pt" style:font-size-asian="11pt" style:font-name-complex="Arial"/>
    </style:style>
    <style:style style:name="T175_8" style:family="text">
      <style:text-properties fo:color="#000000" fo:font-size="11pt" style:font-size-asian="11pt" style:font-name-complex="Arial"/>
    </style:style>
    <style:style style:name="T175_9" style:family="text">
      <style:text-properties fo:color="#000000" fo:font-size="11pt" style:font-size-asian="11pt" style:font-name-complex="Arial"/>
    </style:style>
    <style:style style:name="T175_10" style:family="text">
      <style:text-properties fo:color="#000000" fo:font-size="11pt" style:font-size-asian="11pt" style:font-name-complex="Arial"/>
    </style:style>
    <style:style style:name="T175_11" style:family="text">
      <style:text-properties fo:color="#000000" fo:font-size="11pt" style:font-size-asian="11pt" style:font-name-complex="Arial"/>
    </style:style>
    <style:style style:name="P176" style:family="paragraph" style:parent-style-name="Normal"/>
    <style:style style:name="P177" style:family="paragraph" style:parent-style-name="Normal">
      <style:paragraph-properties fo:text-align="justify" fo:margin-bottom="0.212cm"/>
    </style:style>
    <style:style style:name="T177_1" style:family="text">
      <style:text-properties fo:font-size="11pt" style:font-size-asian="11pt" style:font-name-complex="Arial" style:font-size-complex="11pt" fo:font-weight="bold" style:font-weight-asian="bold"/>
    </style:style>
    <style:style style:name="P178" style:family="paragraph" style:parent-style-name="Normal">
      <style:paragraph-properties fo:text-align="justify" fo:margin-bottom="0.212cm"/>
    </style:style>
    <style:style style:name="T178_1" style:family="text">
      <style:text-properties fo:font-size="11pt" style:font-size-asian="11pt" style:font-name-complex="Arial" style:font-size-complex="11pt"/>
    </style:style>
    <style:style style:name="P179" style:family="paragraph" style:parent-style-name="Normal">
      <style:paragraph-properties fo:line-height="108%" fo:margin-bottom="0.282cm"/>
    </style:style>
    <style:style style:name="T179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180" style:family="paragraph" style:parent-style-name="List_20_Paragraph">
      <style:paragraph-properties fo:text-align="justify" fo:text-indent="-0.751cm" fo:line-height="108%" fo:margin-bottom="0.282cm" fo:margin-left="0.751cm"/>
    </style:style>
    <style:style style:name="T180_1" style:family="text">
      <style:text-properties fo:font-size="11pt" style:font-size-asian="11pt" style:font-name-complex="Arial" style:font-size-complex="11pt" style:font-weight-complex="bold"/>
    </style:style>
    <style:style style:name="T180_2" style:family="text">
      <style:text-properties fo:font-size="11pt" style:font-size-asian="11pt" style:font-name-complex="Arial" style:font-size-complex="11pt" style:font-weight-complex="bold"/>
    </style:style>
    <style:style style:name="T180_3" style:family="text">
      <style:text-properties fo:font-size="11pt" style:font-size-asian="11pt" style:font-name-complex="Arial" style:font-size-complex="11pt" style:font-weight-complex="bold"/>
    </style:style>
    <style:style style:name="T180_4" style:family="text">
      <style:text-properties fo:font-size="11pt" style:font-size-asian="11pt" style:font-name-complex="Arial" style:font-size-complex="11pt" style:font-weight-complex="bold"/>
    </style:style>
    <style:style style:name="P181" style:family="paragraph" style:parent-style-name="List_20_Paragraph">
      <style:paragraph-properties fo:text-align="justify" fo:text-indent="-0.751cm" fo:line-height="108%" fo:margin-bottom="0.282cm" fo:margin-left="0.751cm"/>
    </style:style>
    <style:style style:name="T181_1" style:family="text">
      <style:text-properties fo:font-size="11pt" style:font-size-asian="11pt" style:font-name-complex="Arial" style:font-size-complex="11pt" style:font-weight-complex="bold"/>
    </style:style>
    <style:style style:name="T181_2" style:family="text">
      <style:text-properties fo:font-size="11pt" style:font-size-asian="11pt" style:font-name-complex="Arial" style:font-size-complex="11pt" style:font-weight-complex="bold"/>
    </style:style>
    <style:style style:name="T181_3" style:family="text">
      <style:text-properties fo:font-size="11pt" style:font-size-asian="11pt" style:font-name-complex="Arial" style:font-size-complex="11pt" style:font-weight-complex="bold"/>
    </style:style>
    <style:style style:name="T181_4" style:family="text">
      <style:text-properties fo:font-size="11pt" style:font-size-asian="11pt" style:font-name-complex="Arial" style:font-size-complex="11pt" style:font-weight-complex="bold"/>
    </style:style>
    <style:style style:name="T181_5" style:family="text">
      <style:text-properties fo:font-size="11pt" style:font-size-asian="11pt" style:font-name-complex="Arial" style:font-size-complex="11pt" style:font-weight-complex="bold"/>
    </style:style>
    <style:style style:name="T181_6" style:family="text">
      <style:text-properties fo:font-size="11pt" style:font-size-asian="11pt" style:font-name-complex="Arial" style:font-size-complex="11pt" style:font-weight-complex="bold"/>
    </style:style>
    <style:style style:name="P182" style:family="paragraph" style:parent-style-name="List_20_Paragraph">
      <style:paragraph-properties fo:text-align="justify" fo:text-indent="-0.751cm" fo:line-height="108%" fo:margin-bottom="0.282cm" fo:margin-left="0.751cm"/>
    </style:style>
    <style:style style:name="T182_1" style:family="text">
      <style:text-properties fo:font-size="11pt" style:font-size-asian="11pt" style:font-name-complex="Arial" style:font-size-complex="11pt" style:font-weight-complex="bold"/>
    </style:style>
    <style:style style:name="T182_2" style:family="text">
      <style:text-properties fo:font-size="11pt" style:font-size-asian="11pt" style:font-name-complex="Arial" style:font-size-complex="11pt" style:font-weight-complex="bold"/>
    </style:style>
    <style:style style:name="T182_3" style:family="text">
      <style:text-properties fo:font-size="11pt" style:font-size-asian="11pt" style:font-name-complex="Arial" style:font-size-complex="11pt" style:font-weight-complex="bold"/>
    </style:style>
    <style:style style:name="T182_4" style:family="text">
      <style:text-properties fo:font-size="11pt" style:font-size-asian="11pt" style:font-name-complex="Arial" style:font-size-complex="11pt" style:font-weight-complex="bold"/>
    </style:style>
    <style:style style:name="T182_5" style:family="text">
      <style:text-properties fo:font-size="11pt" style:font-size-asian="11pt" style:font-name-complex="Arial" style:font-size-complex="11pt" style:font-weight-complex="bold"/>
    </style:style>
    <style:style style:name="T182_6" style:family="text">
      <style:text-properties fo:font-size="11pt" style:font-size-asian="11pt" style:font-name-complex="Arial" style:font-size-complex="11pt" style:font-weight-complex="bold"/>
    </style:style>
    <style:style style:name="T182_7" style:family="text">
      <style:text-properties fo:font-size="11pt" style:font-size-asian="11pt" style:font-name-complex="Arial" style:font-size-complex="11pt" style:font-weight-complex="bold"/>
    </style:style>
    <style:style style:name="P183" style:family="paragraph" style:parent-style-name="List_20_Paragraph">
      <style:paragraph-properties fo:text-align="justify" fo:text-indent="-0.751cm" fo:line-height="108%" fo:margin-bottom="0.282cm" fo:margin-left="0.751cm"/>
    </style:style>
    <style:style style:name="T183_1" style:family="text">
      <style:text-properties fo:font-size="11pt" style:font-size-asian="11pt" style:font-name-complex="Arial" style:font-size-complex="11pt"/>
    </style:style>
    <style:style style:name="T183_2" style:family="text">
      <style:text-properties fo:font-size="11pt" style:font-size-asian="11pt" style:font-name-complex="Arial" style:font-size-complex="11pt"/>
    </style:style>
    <style:style style:name="T183_3" style:family="text">
      <style:text-properties fo:font-size="11pt" style:font-size-asian="11pt" style:font-name-complex="Arial" style:font-size-complex="11pt"/>
    </style:style>
    <style:style style:name="T183_4" style:family="text">
      <style:text-properties fo:font-size="11pt" style:font-size-asian="11pt" style:font-name-complex="Arial" style:font-size-complex="11pt"/>
    </style:style>
    <style:style style:name="P184" style:family="paragraph" style:parent-style-name="Normal">
      <style:paragraph-properties fo:line-height="108%" fo:margin-bottom="0.282cm"/>
    </style:style>
    <style:style style:name="T184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185" style:family="paragraph" style:parent-style-name="List_20_Paragraph">
      <style:paragraph-properties fo:text-indent="-0.751cm" fo:line-height="108%" fo:margin-bottom="0.282cm" fo:margin-left="0.751cm"/>
      <style:text-properties fo:font-size="11pt" style:font-size-asian="11pt" style:font-name-complex="Arial" style:font-size-complex="11pt"/>
    </style:style>
    <style:style style:name="T185_1" style:family="text">
      <style:text-properties fo:font-size="11pt" style:font-size-asian="11pt" style:font-name-complex="Arial" style:font-size-complex="11pt"/>
    </style:style>
    <style:style style:name="T185_2" style:family="text">
      <style:text-properties fo:font-size="11pt" style:font-size-asian="11pt" style:font-name-complex="Arial" style:font-size-complex="11pt"/>
    </style:style>
    <style:style style:name="T185_3" style:family="text">
      <style:text-properties fo:font-size="11pt" style:font-size-asian="11pt" style:font-name-complex="Arial" style:font-size-complex="11pt"/>
    </style:style>
    <style:style style:name="T185_4" style:family="text">
      <style:text-properties fo:font-size="11pt" style:font-size-asian="11pt" style:font-name-complex="Arial" style:font-size-complex="11pt"/>
    </style:style>
    <style:style style:name="T185_5" style:family="text">
      <style:text-properties fo:font-size="11pt" style:font-size-asian="11pt" style:font-name-complex="Arial" style:font-size-complex="11pt"/>
    </style:style>
    <style:style style:name="T185_6" style:family="text">
      <style:text-properties fo:font-size="11pt" style:font-size-asian="11pt" style:font-name-complex="Arial" style:font-size-complex="11pt"/>
    </style:style>
    <style:style style:name="T185_7" style:family="text">
      <style:text-properties fo:font-size="11pt" style:font-size-asian="11pt" style:font-name-complex="Arial" style:font-size-complex="11pt"/>
    </style:style>
    <style:style style:name="T185_8" style:family="text">
      <style:text-properties fo:font-size="11pt" style:font-size-asian="11pt" style:font-name-complex="Arial" style:font-size-complex="11pt"/>
    </style:style>
    <style:style style:name="T185_9" style:family="text">
      <style:text-properties fo:font-size="11pt" style:font-size-asian="11pt" style:font-name-complex="Arial" style:font-size-complex="11pt"/>
    </style:style>
    <style:style style:name="P186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187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188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189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190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191" style:family="paragraph" style:parent-style-name="Normal">
      <style:paragraph-properties fo:break-before="page" fo:line-height="108%" fo:margin-bottom="0.282cm"/>
    </style:style>
    <style:style style:name="Table7" style:family="table">
      <style:table-properties table:align="left" style:width="16.503cm" fo:margin-left="-0.259cm"/>
    </style:style>
    <style:style style:name="Column20" style:family="table-column">
      <style:table-column-properties style:column-width="3.013cm"/>
    </style:style>
    <style:style style:name="Column21" style:family="table-column">
      <style:table-column-properties style:column-width="1.087cm"/>
    </style:style>
    <style:style style:name="Column22" style:family="table-column">
      <style:table-column-properties style:column-width="1.653cm"/>
    </style:style>
    <style:style style:name="Column23" style:family="table-column">
      <style:table-column-properties style:column-width="5.791cm"/>
    </style:style>
    <style:style style:name="Column24" style:family="table-column">
      <style:table-column-properties style:column-width="4.96cm"/>
    </style:style>
    <style:style style:name="Row30" style:family="table-row">
      <style:table-row-properties style:min-row-height="0.863cm"/>
    </style:style>
    <style:style style:name="Cell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1" style:family="table-row">
      <style:table-row-properties style:min-row-height="0.612cm"/>
    </style:style>
    <style:style style:name="Cell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2" style:family="table-row">
      <style:table-row-properties style:min-row-height="0.609cm"/>
    </style:style>
    <style:style style:name="Cell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02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8" style:family="table">
      <style:table-properties table:align="left" style:width="16.494cm" fo:margin-left="0cm"/>
    </style:style>
    <style:style style:name="Column25" style:family="table-column">
      <style:table-column-properties style:column-width="3.854cm"/>
    </style:style>
    <style:style style:name="Column26" style:family="table-column">
      <style:table-column-properties style:column-width="6.138cm"/>
    </style:style>
    <style:style style:name="Column27" style:family="table-column">
      <style:table-column-properties style:column-width="6.502cm"/>
    </style:style>
    <style:style style:name="Row33" style:family="table-row">
      <style:table-row-properties style:min-row-height="0.529cm"/>
    </style:style>
    <style:style style:name="Cell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4" style:family="table-row">
      <style:table-row-properties style:min-row-height="5.496cm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List_20_Paragraph">
      <style:paragraph-properties fo:line-height="100%" fo:margin-top="0.212cm" fo:margin-left="0.63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08" style:family="paragraph" style:parent-style-name="List_20_Paragraph">
      <style:paragraph-properties fo:text-indent="-0.635cm" fo:line-height="100%" fo:margin-top="0.212cm" fo:margin-left="0.63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09" style:family="paragraph" style:parent-style-name="List_20_Paragraph">
      <style:paragraph-properties fo:text-indent="-0.635cm" fo:line-height="100%" fo:margin-top="0.212cm" fo:margin-left="0.63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10" style:family="paragraph" style:parent-style-name="List_20_Paragraph">
      <style:paragraph-properties fo:text-indent="-0.635cm" fo:line-height="100%" fo:margin-top="0.212cm" fo:margin-left="0.63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11" style:family="paragraph" style:parent-style-name="List_20_Paragraph">
      <style:paragraph-properties fo:text-indent="-0.635cm" fo:line-height="100%" fo:margin-top="0.212cm" fo:margin-left="0.63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2" style:family="paragraph" style:parent-style-name="List_20_Paragraph">
      <style:paragraph-properties fo:text-indent="-0.635cm" fo:line-height="100%" fo:margin-top="0.212cm" fo:margin-left="0.63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3" style:family="paragraph" style:parent-style-name="List_20_Paragraph">
      <style:paragraph-properties fo:text-indent="-0.635cm" fo:line-height="100%" fo:margin-top="0.212cm" fo:margin-left="0.63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14" style:family="paragraph" style:parent-style-name="List_20_Paragraph">
      <style:paragraph-properties fo:text-indent="-0.635cm" fo:line-height="100%" fo:margin-top="0.212cm" fo:margin-bottom="0.212cm" fo:margin-left="0.63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line-height="100%"/>
    </style:style>
    <style:style style:name="T2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16" style:family="paragraph" style:parent-style-name="List_20_Paragraph">
      <style:paragraph-properties fo:text-indent="-0.635cm" fo:line-height="100%" fo:margin-top="0.212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7" style:family="paragraph" style:parent-style-name="List_20_Paragraph">
      <style:paragraph-properties fo:line-height="100%" fo:margin-top="0.212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8" style:family="paragraph" style:parent-style-name="List_20_Paragraph">
      <style:paragraph-properties fo:text-indent="-0.635cm" fo:line-height="100%" fo:margin-top="0.212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1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19" style:family="paragraph" style:parent-style-name="List_20_Paragraph">
      <style:paragraph-properties fo:text-indent="-0.635cm" fo:line-height="100%" fo:margin-top="0.212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0" style:family="paragraph" style:parent-style-name="List_20_Paragraph">
      <style:paragraph-properties fo:text-indent="-0.635cm" fo:line-height="100%" fo:margin-top="0.212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2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21" style:family="paragraph" style:parent-style-name="List_20_Paragraph">
      <style:paragraph-properties fo:text-indent="-0.635cm" fo:line-height="100%" fo:margin-top="0.212cm" fo:margin-left="0.635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2" style:family="paragraph" style:parent-style-name="List_20_Paragraph">
      <style:paragraph-properties fo:text-indent="-0.635cm" fo:line-height="100%" fo:margin-top="0.212cm" fo:margin-bottom="0.212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3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3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/>
    </style:style>
    <style:style style:name="Row35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28" style:family="paragraph" style:parent-style-name="List_20_Paragraph">
      <style:paragraph-properties fo:text-indent="-0.501cm" fo:line-height="100%" fo:margin-bottom="0.423cm" fo:margin-left="0.55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9" style:family="paragraph" style:parent-style-name="Normal">
      <style:paragraph-properties fo:text-align="justify" fo:margin-bottom="0.212cm"/>
    </style:style>
    <style:style style:name="T2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2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30" style:family="paragraph" style:parent-style-name="Normal">
      <style:paragraph-properties fo:text-align="justify" fo:margin-bottom="0.212cm"/>
    </style:style>
    <style:style style:name="T230_1" style:family="text">
      <style:text-properties fo:font-size="11pt" style:font-size-asian="11pt" style:font-name-complex="Arial" style:font-size-complex="11pt"/>
    </style:style>
    <style:style style:name="T230_2" style:family="text">
      <style:text-properties fo:font-size="11pt" style:font-size-asian="11pt" style:font-name-complex="Arial" style:font-size-complex="11pt"/>
    </style:style>
    <style:style style:name="T230_3" style:family="text">
      <style:text-properties fo:font-size="11pt" style:font-size-asian="11pt" style:font-name-complex="Arial" style:font-size-complex="11pt"/>
    </style:style>
    <style:style style:name="T230_4" style:family="text">
      <style:text-properties fo:font-size="11pt" style:font-size-asian="11pt" style:font-name-complex="Arial" style:font-size-complex="11pt"/>
    </style:style>
    <style:style style:name="T230_5" style:family="text">
      <style:text-properties fo:font-size="11pt" style:font-size-asian="11pt" style:font-name-complex="Arial" style:font-size-complex="11pt"/>
    </style:style>
    <style:style style:name="T230_6" style:family="text">
      <style:text-properties fo:font-size="11pt" style:font-size-asian="11pt" style:font-name-complex="Arial" style:font-size-complex="11pt"/>
    </style:style>
    <style:style style:name="T230_7" style:family="text">
      <style:text-properties fo:font-size="11pt" style:font-size-asian="11pt" style:font-name-complex="Arial" style:font-size-complex="11pt"/>
    </style:style>
    <style:style style:name="T230_8" style:family="text">
      <style:text-properties fo:font-size="11pt" style:font-size-asian="11pt" style:font-name-complex="Arial" style:font-size-complex="11pt"/>
    </style:style>
    <style:style style:name="T230_9" style:family="text">
      <style:text-properties fo:font-size="11pt" style:font-size-asian="11pt" style:font-name-complex="Arial" style:font-size-complex="11pt"/>
    </style:style>
    <style:style style:name="T230_10" style:family="text">
      <style:text-properties fo:font-size="11pt" style:font-size-asian="11pt" style:font-name-complex="Arial" style:font-size-complex="11pt"/>
    </style:style>
    <style:style style:name="T230_11" style:family="text">
      <style:text-properties fo:font-size="11pt" style:font-size-asian="11pt" style:font-name-complex="Arial" style:font-size-complex="11pt"/>
    </style:style>
    <style:style style:name="T230_12" style:family="text">
      <style:text-properties fo:font-size="11pt" style:font-size-asian="11pt" style:font-name-complex="Arial" style:font-size-complex="11pt"/>
    </style:style>
    <style:style style:name="T230_13" style:family="text">
      <style:text-properties fo:font-size="11pt" style:font-size-asian="11pt" style:font-name-complex="Arial" style:font-size-complex="11pt"/>
    </style:style>
    <style:style style:name="T230_14" style:family="text">
      <style:text-properties fo:font-size="11pt" style:font-size-asian="11pt" style:font-name-complex="Arial" style:font-size-complex="11pt"/>
    </style:style>
    <style:style style:name="T230_15" style:family="text">
      <style:text-properties fo:font-size="11pt" style:font-size-asian="11pt" style:font-name-complex="Arial" style:font-size-complex="11pt"/>
    </style:style>
    <style:style style:name="T230_16" style:family="text">
      <style:text-properties fo:font-size="11pt" style:font-size-asian="11pt" style:font-name-complex="Arial" style:font-size-complex="11pt"/>
    </style:style>
    <style:style style:name="T230_17" style:family="text">
      <style:text-properties fo:font-size="11pt" style:font-size-asian="11pt" style:font-name-complex="Arial" style:font-size-complex="11pt"/>
    </style:style>
    <style:style style:name="T230_18" style:family="text">
      <style:text-properties fo:font-size="11pt" style:font-size-asian="11pt" style:font-name-complex="Arial" style:font-size-complex="11pt"/>
    </style:style>
    <style:style style:name="T230_19" style:family="text">
      <style:text-properties fo:font-size="11pt" style:font-size-asian="11pt" style:font-name-complex="Arial" style:font-size-complex="11pt"/>
    </style:style>
    <style:style style:name="T230_20" style:family="text">
      <style:text-properties fo:font-size="11pt" style:font-size-asian="11pt" style:font-name-complex="Arial" style:font-size-complex="11pt"/>
    </style:style>
    <style:style style:name="T230_21" style:family="text">
      <style:text-properties fo:font-size="11pt" style:font-size-asian="11pt" style:font-name-complex="Arial" style:font-size-complex="11pt"/>
    </style:style>
    <style:style style:name="T230_22" style:family="text">
      <style:text-properties fo:font-size="11pt" style:font-size-asian="11pt" style:font-name-complex="Arial" style:font-size-complex="11pt"/>
    </style:style>
    <style:style style:name="T230_23" style:family="text">
      <style:text-properties fo:font-size="11pt" style:font-size-asian="11pt" style:font-name-complex="Arial" style:font-size-complex="11pt"/>
    </style:style>
    <style:style style:name="T230_24" style:family="text">
      <style:text-properties fo:color="#000000" fo:font-size="11pt" style:font-size-asian="11pt" style:font-name-complex="Arial"/>
    </style:style>
    <style:style style:name="T230_25" style:family="text">
      <style:text-properties fo:color="#000000" fo:font-size="11pt" style:font-size-asian="11pt" style:font-name-complex="Arial"/>
    </style:style>
    <style:style style:name="T230_26" style:family="text">
      <style:text-properties fo:color="#000000" fo:font-size="11pt" style:font-size-asian="11pt" style:font-name-complex="Arial"/>
    </style:style>
    <style:style style:name="P231" style:family="paragraph" style:parent-style-name="Normal">
      <style:paragraph-properties fo:text-align="justify" fo:margin-bottom="0.212cm"/>
    </style:style>
    <style:style style:name="T231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232" style:family="paragraph" style:parent-style-name="Normal">
      <style:paragraph-properties fo:text-align="justify" fo:margin-bottom="0.212cm"/>
    </style:style>
    <style:style style:name="T232_1" style:family="text">
      <style:text-properties fo:font-size="11pt" style:font-size-asian="11pt" style:font-name-complex="Arial" style:font-size-complex="11pt"/>
    </style:style>
    <style:style style:name="T232_2" style:family="text">
      <style:text-properties fo:font-size="11pt" style:font-size-asian="11pt" style:font-name-complex="Arial" style:font-size-complex="11pt"/>
    </style:style>
    <style:style style:name="T232_3" style:family="text">
      <style:text-properties fo:font-size="11pt" style:font-size-asian="11pt" style:font-name-complex="Arial" style:font-size-complex="11pt"/>
    </style:style>
    <style:style style:name="T232_4" style:family="text">
      <style:text-properties fo:font-size="11pt" style:font-size-asian="11pt" style:font-name-complex="Arial" style:font-size-complex="11pt"/>
    </style:style>
    <style:style style:name="T232_5" style:family="text">
      <style:text-properties fo:font-size="11pt" style:font-size-asian="11pt" style:font-name-complex="Arial" style:font-size-complex="11pt"/>
    </style:style>
    <style:style style:name="T232_6" style:family="text">
      <style:text-properties fo:font-size="11pt" style:font-size-asian="11pt" style:font-name-complex="Arial" style:font-size-complex="11pt"/>
    </style:style>
    <style:style style:name="T232_7" style:family="text">
      <style:text-properties fo:font-size="11pt" style:font-size-asian="11pt" style:font-name-complex="Arial" style:font-size-complex="11pt"/>
    </style:style>
    <style:style style:name="T232_8" style:family="text">
      <style:text-properties fo:font-size="11pt" style:font-size-asian="11pt" style:font-name-complex="Arial" style:font-size-complex="11pt"/>
    </style:style>
    <style:style style:name="T232_9" style:family="text">
      <style:text-properties fo:font-size="11pt" style:font-size-asian="11pt" style:font-name-complex="Arial" style:font-size-complex="11pt"/>
    </style:style>
    <style:style style:name="T232_10" style:family="text">
      <style:text-properties fo:font-size="11pt" style:font-size-asian="11pt" style:font-name-complex="Arial" style:font-size-complex="11pt"/>
    </style:style>
    <style:style style:name="T232_11" style:family="text">
      <style:text-properties fo:font-size="11pt" style:font-size-asian="11pt" style:font-name-complex="Arial" style:font-size-complex="11pt"/>
    </style:style>
    <style:style style:name="T232_12" style:family="text">
      <style:text-properties fo:font-size="11pt" style:font-size-asian="11pt" style:font-name-complex="Arial" style:font-size-complex="11pt"/>
    </style:style>
    <style:style style:name="T232_13" style:family="text">
      <style:text-properties fo:font-size="11pt" style:font-size-asian="11pt" style:font-name-complex="Arial" style:font-size-complex="11pt"/>
    </style:style>
    <style:style style:name="T232_14" style:family="text">
      <style:text-properties fo:font-size="11pt" style:font-size-asian="11pt" style:font-name-complex="Arial" style:font-size-complex="11pt"/>
    </style:style>
    <style:style style:name="T232_15" style:family="text">
      <style:text-properties fo:font-size="11pt" style:font-size-asian="11pt" style:font-name-complex="Arial" style:font-size-complex="11pt"/>
    </style:style>
    <style:style style:name="T232_16" style:family="text">
      <style:text-properties fo:font-size="11pt" style:font-size-asian="11pt" style:font-name-complex="Arial" style:font-size-complex="11pt"/>
    </style:style>
    <style:style style:name="T232_17" style:family="text">
      <style:text-properties fo:font-size="11pt" style:font-size-asian="11pt" style:font-name-complex="Arial" style:font-size-complex="11pt"/>
    </style:style>
    <style:style style:name="T232_18" style:family="text">
      <style:text-properties fo:font-size="11pt" style:font-size-asian="11pt" style:font-name-complex="Arial" style:font-size-complex="11pt"/>
    </style:style>
    <style:style style:name="T232_19" style:family="text">
      <style:text-properties fo:font-size="11pt" style:font-size-asian="11pt" style:font-name-complex="Arial" style:font-size-complex="11pt"/>
    </style:style>
    <style:style style:name="T232_20" style:family="text">
      <style:text-properties fo:font-size="11pt" style:font-size-asian="11pt" style:font-name-complex="Arial" style:font-size-complex="11pt"/>
    </style:style>
    <style:style style:name="T232_21" style:family="text">
      <style:text-properties fo:font-size="11pt" style:font-size-asian="11pt" style:font-name-complex="Arial" style:font-size-complex="11pt"/>
    </style:style>
    <style:style style:name="T232_22" style:family="text">
      <style:text-properties fo:font-size="11pt" style:font-size-asian="11pt" style:font-name-complex="Arial" style:font-size-complex="11pt"/>
    </style:style>
    <style:style style:name="T232_23" style:family="text">
      <style:text-properties fo:font-size="11pt" style:font-size-asian="11pt" style:font-name-complex="Arial" style:font-size-complex="11pt"/>
    </style:style>
    <style:style style:name="T232_24" style:family="text">
      <style:text-properties fo:font-size="11pt" style:font-size-asian="11pt" style:font-name-complex="Arial" style:font-size-complex="11pt"/>
    </style:style>
    <style:style style:name="T232_25" style:family="text">
      <style:text-properties fo:font-size="11pt" style:font-size-asian="11pt" style:font-name-complex="Arial" style:font-size-complex="11pt"/>
    </style:style>
    <style:style style:name="T232_26" style:family="text">
      <style:text-properties fo:font-size="11pt" style:font-size-asian="11pt" style:font-name-complex="Arial" style:font-size-complex="11pt"/>
    </style:style>
    <style:style style:name="T232_27" style:family="text">
      <style:text-properties fo:font-size="11pt" style:font-size-asian="11pt" style:font-name-complex="Arial" style:font-size-complex="11pt"/>
    </style:style>
    <style:style style:name="T232_28" style:family="text">
      <style:text-properties fo:font-size="11pt" style:font-size-asian="11pt" style:font-name-complex="Arial" style:font-size-complex="11pt"/>
    </style:style>
    <style:style style:name="T232_29" style:family="text">
      <style:text-properties fo:font-size="11pt" style:font-size-asian="11pt" style:font-name-complex="Arial" style:font-size-complex="11pt"/>
    </style:style>
    <style:style style:name="T232_30" style:family="text">
      <style:text-properties fo:font-size="11pt" style:font-size-asian="11pt" style:font-name-complex="Arial" style:font-size-complex="11pt"/>
    </style:style>
    <style:style style:name="T232_31" style:family="text">
      <style:text-properties fo:font-size="11pt" style:font-size-asian="11pt" style:font-name-complex="Arial" style:font-size-complex="11pt"/>
    </style:style>
    <style:style style:name="T232_32" style:family="text">
      <style:text-properties fo:font-size="11pt" style:font-size-asian="11pt" style:font-name-complex="Arial" style:font-size-complex="11pt"/>
    </style:style>
    <style:style style:name="T232_33" style:family="text">
      <style:text-properties fo:font-size="11pt" style:font-size-asian="11pt" style:font-name-complex="Arial" style:font-size-complex="11pt"/>
    </style:style>
    <style:style style:name="T232_34" style:family="text">
      <style:text-properties fo:font-size="11pt" style:font-size-asian="11pt" style:font-name-complex="Arial" style:font-size-complex="11pt"/>
    </style:style>
    <style:style style:name="T232_35" style:family="text">
      <style:text-properties fo:font-size="11pt" style:font-size-asian="11pt" style:font-name-complex="Arial" style:font-size-complex="11pt"/>
    </style:style>
    <style:style style:name="T232_36" style:family="text">
      <style:text-properties fo:font-size="11pt" style:font-size-asian="11pt" style:font-name-complex="Arial" style:font-size-complex="11pt"/>
    </style:style>
    <style:style style:name="T232_37" style:family="text">
      <style:text-properties fo:font-size="11pt" style:font-size-asian="11pt" style:font-name-complex="Arial" style:font-size-complex="11pt"/>
    </style:style>
    <style:style style:name="T232_38" style:family="text">
      <style:text-properties fo:font-size="11pt" style:font-size-asian="11pt" style:font-name-complex="Arial" style:font-size-complex="11pt"/>
    </style:style>
    <style:style style:name="T232_39" style:family="text">
      <style:text-properties fo:font-size="11pt" style:font-size-asian="11pt" style:font-name-complex="Arial" style:font-size-complex="11pt"/>
    </style:style>
    <style:style style:name="T232_40" style:family="text">
      <style:text-properties fo:font-size="11pt" style:font-size-asian="11pt" style:font-name-complex="Arial" style:font-size-complex="11pt"/>
    </style:style>
    <style:style style:name="T232_41" style:family="text">
      <style:text-properties fo:font-size="11pt" style:font-size-asian="11pt" style:font-name-complex="Arial" style:font-size-complex="11pt"/>
    </style:style>
    <style:style style:name="T232_42" style:family="text">
      <style:text-properties fo:font-size="11pt" style:font-size-asian="11pt" style:font-name-complex="Arial" style:font-size-complex="11pt"/>
    </style:style>
    <style:style style:name="P233" style:family="paragraph" style:parent-style-name="Normal">
      <style:paragraph-properties fo:text-align="justify" fo:margin-bottom="0.212cm"/>
    </style:style>
    <style:style style:name="T233_1" style:family="text">
      <style:text-properties fo:font-size="11pt" style:font-size-asian="11pt" style:font-name-complex="Arial" style:font-size-complex="11pt" style:font-weight-complex="bold"/>
    </style:style>
    <style:style style:name="T233_2" style:family="text">
      <style:text-properties fo:font-size="11pt" style:font-size-asian="11pt" style:font-name-complex="Arial" style:font-size-complex="11pt" style:font-weight-complex="bold"/>
    </style:style>
    <style:style style:name="T233_3" style:family="text">
      <style:text-properties fo:font-size="11pt" style:font-size-asian="11pt" style:font-name-complex="Arial" style:font-size-complex="11pt" style:font-weight-complex="bold"/>
    </style:style>
    <style:style style:name="P234" style:family="paragraph" style:parent-style-name="Normal">
      <style:paragraph-properties fo:text-align="justify" fo:margin-bottom="0.212cm"/>
    </style:style>
    <style:style style:name="T234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234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235" style:family="paragraph" style:parent-style-name="Normal">
      <style:paragraph-properties fo:text-align="justify" fo:margin-bottom="0.212cm"/>
    </style:style>
    <style:style style:name="T235_1" style:family="text">
      <style:text-properties fo:font-size="11pt" style:font-size-asian="11pt" style:font-name-complex="Arial" style:font-size-complex="11pt"/>
    </style:style>
    <style:style style:name="T235_2" style:family="text">
      <style:text-properties fo:font-size="11pt" style:font-size-asian="11pt" style:font-name-complex="Arial" style:font-size-complex="11pt"/>
    </style:style>
    <style:style style:name="T235_3" style:family="text">
      <style:text-properties fo:font-size="11pt" style:font-size-asian="11pt" style:font-name-complex="Arial" style:font-size-complex="11pt"/>
    </style:style>
    <style:style style:name="T235_4" style:family="text">
      <style:text-properties fo:font-size="11pt" style:font-size-asian="11pt" style:font-name-complex="Arial" style:font-size-complex="11pt"/>
    </style:style>
    <style:style style:name="T235_5" style:family="text">
      <style:text-properties fo:font-size="11pt" style:font-size-asian="11pt" style:font-name-complex="Arial" style:font-size-complex="11pt"/>
    </style:style>
    <style:style style:name="T235_6" style:family="text">
      <style:text-properties fo:font-size="11pt" style:font-size-asian="11pt" style:font-name-complex="Arial" style:font-size-complex="11pt"/>
    </style:style>
    <style:style style:name="T235_7" style:family="text">
      <style:text-properties fo:font-size="11pt" style:font-size-asian="11pt" style:font-name-complex="Arial" style:font-size-complex="11pt"/>
    </style:style>
    <style:style style:name="T235_8" style:family="text">
      <style:text-properties fo:font-size="11pt" style:font-size-asian="11pt" style:font-name-complex="Arial" style:font-size-complex="11pt"/>
    </style:style>
    <style:style style:name="T235_9" style:family="text">
      <style:text-properties fo:font-size="11pt" style:font-size-asian="11pt" style:font-name-complex="Arial" style:font-size-complex="11pt"/>
    </style:style>
    <style:style style:name="T235_10" style:family="text">
      <style:text-properties fo:font-size="11pt" style:font-size-asian="11pt" style:font-name-complex="Arial" style:font-size-complex="11pt"/>
    </style:style>
    <style:style style:name="T235_11" style:family="text">
      <style:text-properties fo:font-size="11pt" style:font-size-asian="11pt" style:font-name-complex="Arial" style:font-size-complex="11pt"/>
    </style:style>
    <style:style style:name="T235_12" style:family="text">
      <style:text-properties fo:font-size="11pt" style:font-size-asian="11pt" style:font-name-complex="Arial" style:font-size-complex="11pt"/>
    </style:style>
    <style:style style:name="T235_13" style:family="text">
      <style:text-properties fo:font-size="11pt" style:font-size-asian="11pt" style:font-name-complex="Arial" style:font-size-complex="11pt"/>
    </style:style>
    <style:style style:name="T235_14" style:family="text">
      <style:text-properties fo:font-size="11pt" style:font-size-asian="11pt" style:font-name-complex="Arial" style:font-size-complex="11pt"/>
    </style:style>
    <style:style style:name="T235_15" style:family="text">
      <style:text-properties fo:font-size="11pt" style:font-size-asian="11pt" style:font-name-complex="Arial" style:font-size-complex="11pt"/>
    </style:style>
    <style:style style:name="T235_16" style:family="text">
      <style:text-properties fo:font-size="11pt" style:font-size-asian="11pt" style:font-name-complex="Arial" style:font-size-complex="11pt"/>
    </style:style>
    <style:style style:name="T235_17" style:family="text">
      <style:text-properties fo:font-size="11pt" style:font-size-asian="11pt" style:font-name-complex="Arial" style:font-size-complex="11pt"/>
    </style:style>
    <style:style style:name="T235_18" style:family="text">
      <style:text-properties fo:font-size="11pt" style:font-size-asian="11pt" style:font-name-complex="Arial" style:font-size-complex="11pt"/>
    </style:style>
    <style:style style:name="T235_19" style:family="text">
      <style:text-properties fo:font-size="11pt" style:font-size-asian="11pt" style:font-name-complex="Arial" style:font-size-complex="11pt"/>
    </style:style>
    <style:style style:name="T235_20" style:family="text">
      <style:text-properties fo:font-size="11pt" style:font-size-asian="11pt" style:font-name-complex="Arial" style:font-size-complex="11pt"/>
    </style:style>
    <style:style style:name="T235_21" style:family="text">
      <style:text-properties fo:font-size="11pt" style:font-size-asian="11pt" style:font-name-complex="Arial" style:font-size-complex="11pt"/>
    </style:style>
    <style:style style:name="T235_22" style:family="text">
      <style:text-properties fo:font-size="11pt" style:font-size-asian="11pt" style:font-name-complex="Arial" style:font-size-complex="11pt"/>
    </style:style>
    <style:style style:name="T235_23" style:family="text">
      <style:text-properties fo:font-size="11pt" style:font-size-asian="11pt" style:font-name-complex="Arial" style:font-size-complex="11pt"/>
    </style:style>
    <style:style style:name="T235_24" style:family="text">
      <style:text-properties fo:font-size="11pt" style:font-size-asian="11pt" style:font-name-complex="Arial" style:font-size-complex="11pt"/>
    </style:style>
    <style:style style:name="P236" style:family="paragraph" style:parent-style-name="Normal">
      <style:text-properties fo:font-size="11pt" style:font-size-asian="11pt" style:font-name-complex="Arial" style:font-size-complex="11pt"/>
    </style:style>
    <style:style style:name="P237" style:family="paragraph" style:parent-style-name="Normal">
      <style:paragraph-properties fo:text-align="justify"/>
    </style:style>
    <style:style style:name="T23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3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3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3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39" style:family="paragraph" style:parent-style-name="Normal">
      <style:paragraph-properties fo:margin-bottom="0.212cm"/>
    </style:style>
    <style:style style:name="T239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240" style:family="paragraph" style:parent-style-name="Normal">
      <style:paragraph-properties fo:text-align="justify"/>
    </style:style>
    <style:style style:name="T240_1" style:family="text">
      <style:text-properties fo:color="#000000" fo:font-size="11pt" style:font-size-asian="11pt" style:font-name-complex="Arial"/>
    </style:style>
    <style:style style:name="T240_2" style:family="text">
      <style:text-properties fo:color="#000000" fo:font-size="11pt" style:font-size-asian="11pt" style:font-name-complex="Arial"/>
    </style:style>
    <style:style style:name="T240_3" style:family="text">
      <style:text-properties fo:color="#000000" fo:font-size="11pt" style:font-size-asian="11pt" style:font-name-complex="Arial"/>
    </style:style>
    <style:style style:name="T240_4" style:family="text">
      <style:text-properties fo:color="#000000" fo:font-size="11pt" style:font-size-asian="11pt" style:font-name-complex="Arial"/>
    </style:style>
    <style:style style:name="T240_5" style:family="text">
      <style:text-properties fo:color="#000000" fo:font-size="11pt" style:font-size-asian="11pt" style:font-name-complex="Arial"/>
    </style:style>
    <style:style style:name="T240_6" style:family="text">
      <style:text-properties fo:color="#000000" fo:font-size="11pt" style:font-size-asian="11pt" style:font-name-complex="Arial"/>
    </style:style>
    <style:style style:name="T240_7" style:family="text">
      <style:text-properties fo:color="#000000" fo:font-size="11pt" style:font-size-asian="11pt" style:font-name-complex="Arial"/>
    </style:style>
    <style:style style:name="T240_8" style:family="text">
      <style:text-properties fo:color="#000000" fo:font-size="11pt" style:font-size-asian="11pt" style:font-name-complex="Arial"/>
    </style:style>
    <style:style style:name="T240_9" style:family="text">
      <style:text-properties fo:color="#000000" fo:font-size="11pt" style:font-size-asian="11pt" style:font-name-complex="Arial"/>
    </style:style>
    <style:style style:name="T240_10" style:family="text">
      <style:text-properties fo:color="#000000" fo:font-size="11pt" style:font-size-asian="11pt" style:font-name-complex="Arial"/>
    </style:style>
    <style:style style:name="T240_11" style:family="text">
      <style:text-properties fo:color="#000000" fo:font-size="11pt" style:font-size-asian="11pt" style:font-name-complex="Arial"/>
    </style:style>
    <style:style style:name="T240_12" style:family="text">
      <style:text-properties fo:color="#000000" fo:font-size="11pt" style:font-size-asian="11pt" style:font-name-complex="Arial"/>
    </style:style>
    <style:style style:name="T240_13" style:family="text">
      <style:text-properties fo:color="#000000" fo:font-size="11pt" style:font-size-asian="11pt" style:font-name-complex="Arial"/>
    </style:style>
    <style:style style:name="T240_14" style:family="text">
      <style:text-properties fo:color="#000000" fo:font-size="11pt" style:font-size-asian="11pt" style:font-name-complex="Arial"/>
    </style:style>
    <style:style style:name="T240_15" style:family="text">
      <style:text-properties fo:color="#000000" fo:font-size="11pt" style:font-size-asian="11pt" style:font-name-complex="Arial"/>
    </style:style>
    <style:style style:name="T240_16" style:family="text">
      <style:text-properties fo:color="#000000" fo:font-size="11pt" style:font-size-asian="11pt" style:font-name-complex="Arial"/>
    </style:style>
    <style:style style:name="T240_17" style:family="text">
      <style:text-properties fo:color="#000000" fo:font-size="11pt" style:font-size-asian="11pt" style:font-name-complex="Arial"/>
    </style:style>
    <style:style style:name="T240_18" style:family="text">
      <style:text-properties fo:color="#000000" fo:font-size="11pt" style:font-size-asian="11pt" style:font-name-complex="Arial"/>
    </style:style>
    <style:style style:name="T240_19" style:family="text">
      <style:text-properties fo:color="#000000" fo:font-size="11pt" style:font-size-asian="11pt" style:font-name-complex="Arial"/>
    </style:style>
    <style:style style:name="T240_20" style:family="text">
      <style:text-properties fo:color="#000000" fo:font-size="11pt" style:font-size-asian="11pt" style:font-name-complex="Arial"/>
    </style:style>
    <style:style style:name="T240_21" style:family="text">
      <style:text-properties fo:color="#000000" fo:font-size="11pt" style:font-size-asian="11pt" style:font-name-complex="Arial"/>
    </style:style>
    <style:style style:name="T240_22" style:family="text">
      <style:text-properties fo:color="#000000" fo:font-size="11pt" style:font-size-asian="11pt" style:font-name-complex="Arial"/>
    </style:style>
    <style:style style:name="T240_23" style:family="text">
      <style:text-properties fo:color="#000000" fo:font-size="11pt" style:font-size-asian="11pt" style:font-name-complex="Arial"/>
    </style:style>
    <style:style style:name="T240_24" style:family="text">
      <style:text-properties fo:color="#000000" fo:font-size="11pt" style:font-size-asian="11pt" style:font-name-complex="Arial"/>
    </style:style>
    <style:style style:name="T240_25" style:family="text">
      <style:text-properties fo:color="#000000" fo:font-size="11pt" style:font-size-asian="11pt" style:font-name-complex="Arial"/>
    </style:style>
    <style:style style:name="T240_26" style:family="text">
      <style:text-properties fo:color="#000000" fo:font-size="11pt" style:font-size-asian="11pt" style:font-name-complex="Arial"/>
    </style:style>
    <style:style style:name="T240_27" style:family="text">
      <style:text-properties fo:color="#000000" fo:font-size="11pt" style:font-size-asian="11pt" style:font-name-complex="Arial"/>
    </style:style>
    <style:style style:name="T240_28" style:family="text">
      <style:text-properties fo:color="#000000" fo:font-size="11pt" style:font-size-asian="11pt" style:font-name-complex="Arial"/>
    </style:style>
    <style:style style:name="T240_29" style:family="text">
      <style:text-properties fo:color="#000000" fo:font-size="11pt" style:font-size-asian="11pt" style:font-name-complex="Arial"/>
    </style:style>
    <style:style style:name="T240_30" style:family="text">
      <style:text-properties fo:color="#000000" fo:font-size="11pt" style:font-size-asian="11pt" style:font-name-complex="Arial"/>
    </style:style>
    <style:style style:name="T240_31" style:family="text">
      <style:text-properties fo:color="#000000" fo:font-size="11pt" style:font-size-asian="11pt" style:font-name-complex="Arial"/>
    </style:style>
    <style:style style:name="T240_32" style:family="text">
      <style:text-properties fo:color="#000000" fo:font-size="11pt" style:font-size-asian="11pt" style:font-name-complex="Arial"/>
    </style:style>
    <style:style style:name="T240_33" style:family="text">
      <style:text-properties fo:color="#000000" fo:font-size="11pt" style:font-size-asian="11pt" style:font-name-complex="Arial"/>
    </style:style>
    <style:style style:name="T240_34" style:family="text">
      <style:text-properties fo:color="#000000" fo:font-size="11pt" style:font-size-asian="11pt" style:font-name-complex="Arial"/>
    </style:style>
    <style:style style:name="T240_35" style:family="text">
      <style:text-properties fo:color="#000000" fo:font-size="11pt" style:font-size-asian="11pt" style:font-name-complex="Arial"/>
    </style:style>
    <style:style style:name="T240_36" style:family="text">
      <style:text-properties fo:color="#000000" fo:font-size="11pt" style:font-size-asian="11pt" style:font-name-complex="Arial"/>
    </style:style>
    <style:style style:name="T240_37" style:family="text">
      <style:text-properties fo:color="#000000" fo:font-size="11pt" style:font-size-asian="11pt" style:font-name-complex="Arial"/>
    </style:style>
    <style:style style:name="T240_38" style:family="text">
      <style:text-properties fo:color="#000000" fo:font-size="11pt" style:font-size-asian="11pt" style:font-name-complex="Arial"/>
    </style:style>
    <style:style style:name="T240_39" style:family="text">
      <style:text-properties fo:color="#000000" fo:font-size="11pt" style:font-size-asian="11pt" style:font-name-complex="Arial"/>
    </style:style>
    <style:style style:name="T240_40" style:family="text">
      <style:text-properties fo:color="#000000" fo:font-size="11pt" style:font-size-asian="11pt" style:font-name-complex="Arial"/>
    </style:style>
    <style:style style:name="T240_41" style:family="text">
      <style:text-properties fo:color="#000000" fo:font-size="11pt" style:font-size-asian="11pt" style:font-name-complex="Arial"/>
    </style:style>
    <style:style style:name="T240_42" style:family="text">
      <style:text-properties fo:color="#000000" fo:font-size="11pt" style:font-size-asian="11pt" style:font-name-complex="Arial"/>
    </style:style>
    <style:style style:name="T240_43" style:family="text">
      <style:text-properties fo:color="#000000" fo:font-size="11pt" style:font-size-asian="11pt" style:font-name-complex="Arial"/>
    </style:style>
    <style:style style:name="T240_44" style:family="text">
      <style:text-properties fo:color="#000000" fo:font-size="11pt" style:font-size-asian="11pt" style:font-name-complex="Arial"/>
    </style:style>
    <style:style style:name="T240_45" style:family="text">
      <style:text-properties fo:color="#000000" fo:font-size="11pt" style:font-size-asian="11pt" style:font-name-complex="Arial"/>
    </style:style>
    <style:style style:name="T240_46" style:family="text">
      <style:text-properties fo:color="#000000" fo:font-size="11pt" style:font-size-asian="11pt" style:font-name-complex="Arial"/>
    </style:style>
    <style:style style:name="T240_47" style:family="text">
      <style:text-properties fo:color="#000000" fo:font-size="11pt" style:font-size-asian="11pt" style:font-name-complex="Arial"/>
    </style:style>
    <style:style style:name="T240_48" style:family="text">
      <style:text-properties fo:color="#000000" fo:font-size="11pt" style:font-size-asian="11pt" style:font-name-complex="Arial"/>
    </style:style>
    <style:style style:name="T240_49" style:family="text">
      <style:text-properties fo:color="#000000" fo:font-size="11pt" style:font-size-asian="11pt" style:font-name-complex="Arial"/>
    </style:style>
    <style:style style:name="T240_50" style:family="text">
      <style:text-properties fo:color="#000000" fo:font-size="11pt" style:font-size-asian="11pt" style:font-name-complex="Arial"/>
    </style:style>
    <style:style style:name="P241" style:family="paragraph" style:parent-style-name="Normal"/>
    <style:style style:name="P242" style:family="paragraph" style:parent-style-name="Normal">
      <style:paragraph-properties fo:text-align="justify" fo:margin-bottom="0.212cm"/>
    </style:style>
    <style:style style:name="T242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243" style:family="paragraph" style:parent-style-name="Normal"/>
    <style:style style:name="T243_1" style:family="text">
      <style:text-properties fo:color="#000000" fo:font-size="11pt" style:font-size-asian="11pt" style:font-name-complex="Arial"/>
    </style:style>
    <style:style style:name="T243_2" style:family="text">
      <style:text-properties fo:color="#000000" fo:font-size="11pt" style:font-size-asian="11pt" style:font-name-complex="Arial"/>
    </style:style>
    <style:style style:name="P244" style:family="paragraph" style:parent-style-name="Normal">
      <style:paragraph-properties fo:break-before="page" fo:line-height="108%" fo:margin-bottom="0.282cm"/>
    </style:style>
    <style:style style:name="Table9" style:family="table">
      <style:table-properties table:align="left" style:width="16.503cm" fo:margin-left="-0.259cm"/>
    </style:style>
    <style:style style:name="Column28" style:family="table-column">
      <style:table-column-properties style:column-width="3.013cm"/>
    </style:style>
    <style:style style:name="Column29" style:family="table-column">
      <style:table-column-properties style:column-width="1.087cm"/>
    </style:style>
    <style:style style:name="Column30" style:family="table-column">
      <style:table-column-properties style:column-width="1.653cm"/>
    </style:style>
    <style:style style:name="Column31" style:family="table-column">
      <style:table-column-properties style:column-width="5.791cm"/>
    </style:style>
    <style:style style:name="Column32" style:family="table-column">
      <style:table-column-properties style:column-width="4.96cm"/>
    </style:style>
    <style:style style:name="Row36" style:family="table-row">
      <style:table-row-properties style:min-row-height="0.863cm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7" style:family="table-row">
      <style:table-row-properties style:min-row-height="0.612cm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8" style:family="table-row">
      <style:table-row-properties style:min-row-height="0.609cm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5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5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5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10" style:family="table">
      <style:table-properties table:align="left" style:width="17.071cm" fo:margin-left="0cm"/>
    </style:style>
    <style:style style:name="Column33" style:family="table-column">
      <style:table-column-properties style:column-width="3.734cm"/>
    </style:style>
    <style:style style:name="Column34" style:family="table-column">
      <style:table-column-properties style:column-width="5.509cm"/>
    </style:style>
    <style:style style:name="Column35" style:family="table-column">
      <style:table-column-properties style:column-width="7.828cm"/>
    </style:style>
    <style:style style:name="Row39" style:family="table-row">
      <style:table-row-properties style:min-row-height="0.483cm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40" style:family="table-row">
      <style:table-row-properties style:min-row-height="7.74cm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63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4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5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6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6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1" style:family="table-row">
      <style:table-row-properties style:min-row-height="6.128cm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9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70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line-height="100%" fo:margin-bottom="0cm"/>
    </style:style>
    <style:style style:name="T2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7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7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73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74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75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5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2" style:family="table-row">
      <style:table-row-properties style:min-row-height="4.09cm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78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100%" fo:margin-bottom="0cm"/>
    </style:style>
    <style:style style:name="T2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80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8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1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82" style:family="paragraph" style:parent-style-name="Normal">
      <style:paragraph-properties fo:text-align="justify" fo:margin-bottom="0.212cm"/>
    </style:style>
    <style:style style:name="T2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3" style:family="paragraph" style:parent-style-name="Normal">
      <style:paragraph-properties fo:text-align="justify" fo:margin-bottom="0.212cm"/>
    </style:style>
    <style:style style:name="T283_1" style:family="text">
      <style:text-properties fo:font-size="11pt" style:font-size-asian="11pt" style:font-name-complex="Arial" style:font-size-complex="11pt"/>
    </style:style>
    <style:style style:name="T283_2" style:family="text">
      <style:text-properties fo:font-size="11pt" style:font-size-asian="11pt" style:font-name-complex="Arial" style:font-size-complex="11pt"/>
    </style:style>
    <style:style style:name="T283_3" style:family="text">
      <style:text-properties fo:font-size="11pt" style:font-size-asian="11pt" style:font-name-complex="Arial" style:font-size-complex="11pt"/>
    </style:style>
    <style:style style:name="T283_4" style:family="text">
      <style:text-properties fo:font-size="11pt" style:font-size-asian="11pt" style:font-name-complex="Arial" style:font-size-complex="11pt"/>
    </style:style>
    <style:style style:name="T283_5" style:family="text">
      <style:text-properties fo:font-size="11pt" style:font-size-asian="11pt" style:font-name-complex="Arial" style:font-size-complex="11pt"/>
    </style:style>
    <style:style style:name="T283_6" style:family="text">
      <style:text-properties fo:font-size="11pt" style:font-size-asian="11pt" style:font-name-complex="Arial" style:font-size-complex="11pt"/>
    </style:style>
    <style:style style:name="T283_7" style:family="text">
      <style:text-properties fo:font-size="11pt" style:font-size-asian="11pt" style:font-name-complex="Arial" style:font-size-complex="11pt"/>
    </style:style>
    <style:style style:name="T283_8" style:family="text">
      <style:text-properties fo:font-size="11pt" style:font-size-asian="11pt" style:font-name-complex="Arial" style:font-size-complex="11pt"/>
    </style:style>
    <style:style style:name="T283_9" style:family="text">
      <style:text-properties fo:font-size="11pt" style:font-size-asian="11pt" style:font-name-complex="Arial" style:font-size-complex="11pt"/>
    </style:style>
    <style:style style:name="T283_10" style:family="text">
      <style:text-properties fo:font-size="11pt" style:font-size-asian="11pt" style:font-name-complex="Arial" style:font-size-complex="11pt"/>
    </style:style>
    <style:style style:name="T283_11" style:family="text">
      <style:text-properties fo:font-size="11pt" style:font-size-asian="11pt" style:font-name-complex="Arial" style:font-size-complex="11pt"/>
    </style:style>
    <style:style style:name="T283_12" style:family="text">
      <style:text-properties fo:font-size="11pt" style:font-size-asian="11pt" style:font-name-complex="Arial" style:font-size-complex="11pt"/>
    </style:style>
    <style:style style:name="T283_13" style:family="text">
      <style:text-properties fo:font-size="11pt" style:font-size-asian="11pt" style:font-name-complex="Arial" style:font-size-complex="11pt"/>
    </style:style>
    <style:style style:name="T283_14" style:family="text">
      <style:text-properties fo:font-size="11pt" style:font-size-asian="11pt" style:font-name-complex="Arial" style:font-size-complex="11pt"/>
    </style:style>
    <style:style style:name="T283_15" style:family="text">
      <style:text-properties fo:font-size="11pt" style:font-size-asian="11pt" style:font-name-complex="Arial" style:font-size-complex="11pt"/>
    </style:style>
    <style:style style:name="T283_16" style:family="text">
      <style:text-properties fo:font-size="11pt" style:font-size-asian="11pt" style:font-name-complex="Arial" style:font-size-complex="11pt"/>
    </style:style>
    <style:style style:name="T283_17" style:family="text">
      <style:text-properties fo:font-size="11pt" style:font-size-asian="11pt" style:font-name-complex="Arial" style:font-size-complex="11pt"/>
    </style:style>
    <style:style style:name="T283_18" style:family="text">
      <style:text-properties fo:font-size="11pt" style:font-size-asian="11pt" style:font-name-complex="Arial" style:font-size-complex="11pt"/>
    </style:style>
    <style:style style:name="T283_19" style:family="text">
      <style:text-properties fo:font-size="11pt" style:font-size-asian="11pt" style:font-name-complex="Arial" style:font-size-complex="11pt"/>
    </style:style>
    <style:style style:name="T283_20" style:family="text">
      <style:text-properties fo:font-size="11pt" style:font-size-asian="11pt" style:font-name-complex="Arial" style:font-size-complex="11pt"/>
    </style:style>
    <style:style style:name="T283_21" style:family="text">
      <style:text-properties fo:font-size="11pt" style:font-size-asian="11pt" style:font-name-complex="Arial" style:font-size-complex="11pt"/>
    </style:style>
    <style:style style:name="P284" style:family="paragraph" style:parent-style-name="Normal">
      <style:paragraph-properties fo:text-align="justify" fo:margin-bottom="0.212cm"/>
    </style:style>
    <style:style style:name="T284_1" style:family="text">
      <style:text-properties fo:font-size="11pt" style:font-size-asian="11pt" style:font-name-complex="Arial" style:font-size-complex="11pt" style:font-weight-complex="bold"/>
    </style:style>
    <style:style style:name="T284_2" style:family="text">
      <style:text-properties fo:font-size="11pt" style:font-size-asian="11pt" style:font-name-complex="Arial" style:font-size-complex="11pt" style:font-weight-complex="bold"/>
    </style:style>
    <style:style style:name="T284_3" style:family="text">
      <style:text-properties fo:font-size="11pt" style:font-size-asian="11pt" style:font-name-complex="Arial" style:font-size-complex="11pt" style:font-weight-complex="bold"/>
    </style:style>
    <style:style style:name="T284_4" style:family="text">
      <style:text-properties fo:font-size="11pt" style:font-size-asian="11pt" style:font-name-complex="Arial" style:font-size-complex="11pt" style:font-weight-complex="bold"/>
    </style:style>
    <style:style style:name="P285" style:family="paragraph" style:parent-style-name="Normal">
      <style:paragraph-properties fo:text-align="justify" fo:margin-bottom="0.212cm"/>
    </style:style>
    <style:style style:name="T285_1" style:family="text">
      <style:text-properties fo:font-size="11pt" style:font-size-asian="11pt" style:font-name-complex="Arial" style:font-size-complex="11pt" style:font-weight-complex="bold"/>
    </style:style>
    <style:style style:name="T28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5_3" style:family="text">
      <style:text-properties fo:font-size="11pt" style:font-size-asian="11pt" style:font-name-complex="Arial" style:font-size-complex="11pt" style:font-weight-complex="bold"/>
    </style:style>
    <style:style style:name="T285_4" style:family="text">
      <style:text-properties fo:font-size="11pt" style:font-size-asian="11pt" style:font-name-complex="Arial" style:font-size-complex="11pt" style:font-weight-complex="bold"/>
    </style:style>
    <style:style style:name="T285_5" style:family="text">
      <style:text-properties fo:font-size="11pt" style:font-size-asian="11pt" style:font-name-complex="Arial" style:font-size-complex="11pt" style:font-weight-complex="bold"/>
    </style:style>
    <style:style style:name="T285_6" style:family="text">
      <style:text-properties fo:font-size="11pt" style:font-size-asian="11pt" style:font-name-complex="Arial" style:font-size-complex="11pt" style:font-weight-complex="bold"/>
    </style:style>
    <style:style style:name="T285_7" style:family="text">
      <style:text-properties fo:font-size="11pt" style:font-size-asian="11pt" style:font-name-complex="Arial" style:font-size-complex="11pt" style:font-weight-complex="bold"/>
    </style:style>
    <style:style style:name="T285_8" style:family="text">
      <style:text-properties fo:font-size="11pt" style:font-size-asian="11pt" style:font-name-complex="Arial" style:font-size-complex="11pt" style:font-weight-complex="bold"/>
    </style:style>
    <style:style style:name="T285_9" style:family="text">
      <style:text-properties fo:font-size="11pt" style:font-size-asian="11pt" style:font-name-complex="Arial" style:font-size-complex="11pt" style:font-weight-complex="bold"/>
    </style:style>
    <style:style style:name="T285_10" style:family="text">
      <style:text-properties fo:font-size="11pt" style:font-size-asian="11pt" style:font-name-complex="Arial" style:font-size-complex="11pt" style:font-weight-complex="bold"/>
    </style:style>
    <style:style style:name="T285_11" style:family="text">
      <style:text-properties fo:font-size="11pt" style:font-size-asian="11pt" style:font-name-complex="Arial" style:font-size-complex="11pt" style:font-weight-complex="bold"/>
    </style:style>
    <style:style style:name="T285_12" style:family="text">
      <style:text-properties fo:font-size="11pt" style:font-size-asian="11pt" style:font-name-complex="Arial" style:font-size-complex="11pt" style:font-weight-complex="bold"/>
    </style:style>
    <style:style style:name="P286" style:family="paragraph" style:parent-style-name="Normal">
      <style:paragraph-properties fo:text-align="justify" fo:margin-bottom="0.212cm"/>
    </style:style>
    <style:style style:name="T28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6_2" style:family="text">
      <style:text-properties fo:font-size="11pt" style:font-size-asian="11pt" style:font-name-complex="Arial" style:font-size-complex="11pt" style:font-weight-complex="bold"/>
    </style:style>
    <style:style style:name="T286_3" style:family="text">
      <style:text-properties fo:font-size="11pt" style:font-size-asian="11pt" style:font-name-complex="Arial" style:font-size-complex="11pt" style:font-weight-complex="bold"/>
    </style:style>
    <style:style style:name="T286_4" style:family="text">
      <style:text-properties fo:font-size="11pt" style:font-size-asian="11pt" style:font-name-complex="Arial" style:font-size-complex="11pt" style:font-weight-complex="bold"/>
    </style:style>
    <style:style style:name="T286_5" style:family="text">
      <style:text-properties fo:font-size="11pt" style:font-size-asian="11pt" style:font-name-complex="Arial" style:font-size-complex="11pt" style:font-weight-complex="bold"/>
    </style:style>
    <style:style style:name="T286_6" style:family="text">
      <style:text-properties fo:font-size="11pt" style:font-size-asian="11pt" style:font-name-complex="Arial" style:font-size-complex="11pt" style:font-weight-complex="bold"/>
    </style:style>
    <style:style style:name="T286_7" style:family="text">
      <style:text-properties fo:font-size="11pt" style:font-size-asian="11pt" style:font-name-complex="Arial" style:font-size-complex="11pt" style:font-weight-complex="bold"/>
    </style:style>
    <style:style style:name="T286_8" style:family="text">
      <style:text-properties fo:font-size="11pt" style:font-size-asian="11pt" style:font-name-complex="Arial" style:font-size-complex="11pt" style:font-weight-complex="bold"/>
    </style:style>
    <style:style style:name="T286_9" style:family="text">
      <style:text-properties fo:font-size="11pt" style:font-size-asian="11pt" style:font-name-complex="Arial" style:font-size-complex="11pt" style:font-weight-complex="bold"/>
    </style:style>
    <style:style style:name="T286_10" style:family="text">
      <style:text-properties fo:font-size="11pt" style:font-size-asian="11pt" style:font-name-complex="Arial" style:font-size-complex="11pt" style:font-weight-complex="bold"/>
    </style:style>
    <style:style style:name="T286_11" style:family="text">
      <style:text-properties fo:font-size="11pt" style:font-size-asian="11pt" style:font-name-complex="Arial" style:font-size-complex="11pt" style:font-weight-complex="bold"/>
    </style:style>
    <style:style style:name="T286_12" style:family="text">
      <style:text-properties fo:font-size="11pt" style:font-size-asian="11pt" style:font-name-complex="Arial" style:font-size-complex="11pt" style:font-weight-complex="bold"/>
    </style:style>
    <style:style style:name="T286_13" style:family="text">
      <style:text-properties fo:font-size="11pt" style:font-size-asian="11pt" style:font-name-complex="Arial" style:font-size-complex="11pt" style:font-weight-complex="bold"/>
    </style:style>
    <style:style style:name="T286_14" style:family="text">
      <style:text-properties fo:font-size="11pt" style:font-size-asian="11pt" style:font-name-complex="Arial" style:font-size-complex="11pt" style:font-weight-complex="bold"/>
    </style:style>
    <style:style style:name="T286_15" style:family="text">
      <style:text-properties fo:font-size="11pt" style:font-size-asian="11pt" style:font-name-complex="Arial" style:font-size-complex="11pt" style:font-weight-complex="bold"/>
    </style:style>
    <style:style style:name="P287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style:font-weight-complex="bold"/>
    </style:style>
    <style:style style:name="P288" style:family="paragraph" style:parent-style-name="Normal">
      <style:paragraph-properties fo:text-align="justify" fo:margin-bottom="0.212cm"/>
    </style:style>
    <style:style style:name="T288_1" style:family="text">
      <style:text-properties fo:font-size="11pt" style:font-size-asian="11pt" style:font-name-complex="Arial" style:font-size-complex="11pt" style:font-weight-complex="bold"/>
    </style:style>
    <style:style style:name="P289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style:font-weight-complex="bold"/>
    </style:style>
    <style:style style:name="P290" style:family="paragraph" style:parent-style-name="Normal">
      <style:paragraph-properties fo:text-align="justify" fo:margin-bottom="0.212cm"/>
    </style:style>
    <style:style style:name="T290_1" style:family="text">
      <style:text-properties fo:font-size="11pt" style:font-size-asian="11pt" style:font-name-complex="Arial" style:font-size-complex="11pt" style:font-weight-complex="bold"/>
    </style:style>
    <style:style style:name="T29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90_3" style:family="text">
      <style:text-properties fo:font-size="11pt" style:font-size-asian="11pt" style:font-name-complex="Arial" style:font-size-complex="11pt" style:font-weight-complex="bold"/>
    </style:style>
    <style:style style:name="T290_4" style:family="text">
      <style:text-properties fo:font-size="11pt" style:font-size-asian="11pt" style:font-name-complex="Arial" style:font-size-complex="11pt" style:font-weight-complex="bold"/>
    </style:style>
    <style:style style:name="T290_5" style:family="text">
      <style:text-properties fo:font-size="11pt" style:font-size-asian="11pt" style:font-name-complex="Arial" style:font-size-complex="11pt" style:font-weight-complex="bold"/>
    </style:style>
    <style:style style:name="T290_6" style:family="text">
      <style:text-properties fo:font-size="11pt" style:font-size-asian="11pt" style:font-name-complex="Arial" style:font-size-complex="11pt" style:font-weight-complex="bold"/>
    </style:style>
    <style:style style:name="T290_7" style:family="text">
      <style:text-properties fo:font-size="11pt" style:font-size-asian="11pt" style:font-name-complex="Arial" style:font-size-complex="11pt" style:font-weight-complex="bold"/>
    </style:style>
    <style:style style:name="T290_8" style:family="text">
      <style:text-properties fo:font-size="11pt" style:font-size-asian="11pt" style:font-name-complex="Arial" style:font-size-complex="11pt" style:font-weight-complex="bold"/>
    </style:style>
    <style:style style:name="T290_9" style:family="text">
      <style:text-properties fo:font-size="11pt" style:font-size-asian="11pt" style:font-name-complex="Arial" style:font-size-complex="11pt" style:font-weight-complex="bold"/>
    </style:style>
    <style:style style:name="T290_10" style:family="text">
      <style:text-properties fo:font-size="11pt" style:font-size-asian="11pt" style:font-name-complex="Arial" style:font-size-complex="11pt" style:font-weight-complex="bold"/>
    </style:style>
    <style:style style:name="T290_11" style:family="text">
      <style:text-properties fo:font-size="11pt" style:font-size-asian="11pt" style:font-name-complex="Arial" style:font-size-complex="11pt" style:font-weight-complex="bold"/>
    </style:style>
    <style:style style:name="T290_12" style:family="text">
      <style:text-properties fo:font-size="11pt" style:font-size-asian="11pt" style:font-name-complex="Arial" style:font-size-complex="11pt" style:font-weight-complex="bold"/>
    </style:style>
    <style:style style:name="P291" style:family="paragraph" style:parent-style-name="Normal">
      <style:paragraph-properties fo:text-align="justify" fo:margin-bottom="0.212cm"/>
    </style:style>
    <style:style style:name="T291_1" style:family="text">
      <style:text-properties fo:font-size="11pt" style:font-size-asian="11pt" style:font-name-complex="Arial" style:font-size-complex="11pt" style:font-weight-complex="bold"/>
    </style:style>
    <style:style style:name="P292" style:family="paragraph" style:parent-style-name="Normal">
      <style:paragraph-properties fo:text-align="justify" fo:margin-bottom="0.212cm"/>
    </style:style>
    <style:style style:name="T292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fo:font-size="11pt" style:font-size-asian="11pt" style:font-name-complex="Arial" style:font-size-complex="11pt" style:font-weight-complex="bold"/>
    </style:style>
    <style:style style:name="T293_2" style:family="text">
      <style:text-properties fo:font-size="11pt" style:font-size-asian="11pt" style:font-name-complex="Arial" style:font-size-complex="11pt" style:font-weight-complex="bold"/>
    </style:style>
    <style:style style:name="T293_3" style:family="text">
      <style:text-properties fo:font-size="11pt" style:font-size-asian="11pt" style:font-name-complex="Arial" style:font-size-complex="11pt" style:font-weight-complex="bold"/>
    </style:style>
    <style:style style:name="T293_4" style:family="text">
      <style:text-properties fo:font-size="11pt" style:font-size-asian="11pt" style:font-name-complex="Arial" style:font-size-complex="11pt" style:font-weight-complex="bold"/>
    </style:style>
    <style:style style:name="T293_5" style:family="text">
      <style:text-properties fo:font-size="11pt" style:font-size-asian="11pt" style:font-name-complex="Arial" style:font-size-complex="11pt" style:font-weight-complex="bold"/>
    </style:style>
    <style:style style:name="P29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95" style:family="paragraph" style:parent-style-name="Normal">
      <style:paragraph-properties fo:text-align="justify" fo:margin-bottom="0.212cm"/>
    </style:style>
    <style:style style:name="T295_1" style:family="text">
      <style:text-properties fo:font-size="11pt" style:font-size-asian="11pt" style:font-name-complex="Arial" style:font-size-complex="11pt" fo:font-weight="bold" style:font-weight-asian="bold"/>
    </style:style>
    <style:style style:name="T295_2" style:family="text">
      <style:text-properties fo:font-size="11pt" style:font-size-asian="11pt" style:font-name-complex="Arial" style:font-size-complex="11pt"/>
    </style:style>
    <style:style style:name="P296" style:family="paragraph" style:parent-style-name="Normal">
      <style:paragraph-properties fo:text-align="justify" fo:margin-bottom="0.212cm"/>
    </style:style>
    <style:style style:name="T296_1" style:family="text">
      <style:text-properties fo:font-size="11pt" style:font-size-asian="11pt" style:font-name-complex="Arial" style:font-size-complex="11pt"/>
    </style:style>
    <style:style style:name="T296_2" style:family="text">
      <style:text-properties fo:font-size="11pt" style:font-size-asian="11pt" style:font-name-complex="Arial" style:font-size-complex="11pt"/>
    </style:style>
    <style:style style:name="T296_3" style:family="text">
      <style:text-properties fo:font-size="11pt" style:font-size-asian="11pt" style:font-name-complex="Arial" style:font-size-complex="11pt"/>
    </style:style>
    <style:style style:name="T296_4" style:family="text">
      <style:text-properties fo:font-size="11pt" style:font-size-asian="11pt" style:font-name-complex="Arial" style:font-size-complex="11pt"/>
    </style:style>
    <style:style style:name="T296_5" style:family="text">
      <style:text-properties fo:font-size="11pt" style:font-size-asian="11pt" style:font-name-complex="Arial" style:font-size-complex="11pt"/>
    </style:style>
    <style:style style:name="T296_6" style:family="text">
      <style:text-properties fo:font-size="11pt" style:font-size-asian="11pt" style:font-name-complex="Arial" style:font-size-complex="11pt"/>
    </style:style>
    <style:style style:name="T296_7" style:family="text">
      <style:text-properties fo:font-size="11pt" style:font-size-asian="11pt" style:font-name-complex="Arial" style:font-size-complex="11pt"/>
    </style:style>
    <style:style style:name="T296_8" style:family="text">
      <style:text-properties fo:font-size="11pt" style:font-size-asian="11pt" style:font-name-complex="Arial" style:font-size-complex="11pt"/>
    </style:style>
    <style:style style:name="T296_9" style:family="text">
      <style:text-properties fo:font-size="11pt" style:font-size-asian="11pt" style:font-name-complex="Arial" style:font-size-complex="11pt"/>
    </style:style>
    <style:style style:name="T296_10" style:family="text">
      <style:text-properties fo:font-size="11pt" style:font-size-asian="11pt" style:font-name-complex="Arial" style:font-size-complex="11pt"/>
    </style:style>
    <style:style style:name="P297" style:family="paragraph" style:parent-style-name="Normal">
      <style:text-properties fo:font-size="11pt" style:font-size-asian="11pt" style:font-name-complex="Arial" style:font-size-complex="11pt"/>
    </style:style>
    <style:style style:name="P298" style:family="paragraph" style:parent-style-name="Normal">
      <style:paragraph-properties fo:text-align="justify" fo:margin-bottom="0.212cm"/>
    </style:style>
    <style:style style:name="T29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98_2" style:family="text">
      <style:text-properties fo:font-size="11pt" style:font-size-asian="11pt" style:font-name-complex="Arial" style:font-size-complex="11pt"/>
    </style:style>
    <style:style style:name="P299" style:family="paragraph" style:parent-style-name="Normal">
      <style:paragraph-properties fo:text-align="justify" fo:margin-bottom="0.212cm"/>
    </style:style>
    <style:style style:name="T299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299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300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300_1" style:family="text">
      <style:text-properties fo:font-size="11pt" style:font-size-asian="11pt" style:font-name-complex="Arial" style:font-size-complex="11pt"/>
    </style:style>
    <style:style style:name="T300_2" style:family="text">
      <style:text-properties fo:font-size="11pt" style:font-size-asian="11pt" style:font-name-complex="Arial" style:font-size-complex="11pt"/>
    </style:style>
    <style:style style:name="P301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301_1" style:family="text">
      <style:text-properties fo:font-size="11pt" style:font-size-asian="11pt" style:font-name-complex="Arial" style:font-size-complex="11pt"/>
    </style:style>
    <style:style style:name="T301_2" style:family="text">
      <style:text-properties fo:font-size="11pt" style:font-size-asian="11pt" style:font-name-complex="Arial" style:font-size-complex="11pt"/>
    </style:style>
    <style:style style:name="P302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302_1" style:family="text">
      <style:text-properties fo:font-size="11pt" style:font-size-asian="11pt" style:font-name-complex="Arial" style:font-size-complex="11pt"/>
    </style:style>
    <style:style style:name="T302_2" style:family="text">
      <style:text-properties fo:font-size="11pt" style:font-size-asian="11pt" style:font-name-complex="Arial" style:font-size-complex="11pt"/>
    </style:style>
    <style:style style:name="T302_3" style:family="text">
      <style:text-properties fo:font-size="11pt" style:font-size-asian="11pt" style:font-name-complex="Arial" style:font-size-complex="11pt"/>
    </style:style>
    <style:style style:name="T302_4" style:family="text">
      <style:text-properties fo:font-size="11pt" style:font-size-asian="11pt" style:font-name-complex="Arial" style:font-size-complex="11pt"/>
    </style:style>
    <style:style style:name="T302_5" style:family="text">
      <style:text-properties fo:font-size="11pt" style:font-size-asian="11pt" style:font-name-complex="Arial" style:font-size-complex="11pt"/>
    </style:style>
    <style:style style:name="T302_6" style:family="text">
      <style:text-properties fo:font-size="11pt" style:font-size-asian="11pt" style:font-name-complex="Arial" style:font-size-complex="11pt"/>
    </style:style>
    <style:style style:name="T302_7" style:family="text">
      <style:text-properties fo:font-size="11pt" style:font-size-asian="11pt" style:font-name-complex="Arial" style:font-size-complex="11pt"/>
    </style:style>
    <style:style style:name="P303" style:family="paragraph" style:parent-style-name="Normal">
      <style:paragraph-properties fo:text-align="justify" fo:margin-bottom="0.212cm"/>
    </style:style>
    <style:style style:name="T303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304" style:family="paragraph" style:parent-style-name="Normal">
      <style:paragraph-properties fo:text-align="justify" fo:text-indent="-0.63cm" fo:margin-left="0.63cm"/>
      <style:text-properties style:font-name-complex="Arial"/>
    </style:style>
    <style:style style:name="T304_1" style:family="text">
      <style:text-properties fo:font-size="11pt" style:font-size-asian="11pt" style:font-name-complex="Arial" style:font-size-complex="11pt"/>
    </style:style>
    <style:style style:name="T304_2" style:family="text">
      <style:text-properties fo:font-size="11pt" style:font-size-asian="11pt" style:font-name-complex="Arial" style:font-size-complex="11pt"/>
    </style:style>
    <style:style style:name="T304_3" style:family="text">
      <style:text-properties fo:font-size="11pt" style:font-size-asian="11pt" style:font-name-complex="Arial" style:font-size-complex="11pt"/>
    </style:style>
    <style:style style:name="T304_4" style:family="text">
      <style:text-properties fo:font-size="11pt" style:font-size-asian="11pt" style:font-name-complex="Arial" style:font-size-complex="11pt"/>
    </style:style>
    <style:style style:name="T304_5" style:family="text">
      <style:text-properties fo:font-size="11pt" style:font-size-asian="11pt" style:font-name-complex="Arial" style:font-size-complex="11pt"/>
    </style:style>
    <style:style style:name="T304_6" style:family="text">
      <style:text-properties fo:font-size="11pt" style:font-size-asian="11pt" style:font-name-complex="Arial" style:font-size-complex="11pt"/>
    </style:style>
    <style:style style:name="P305" style:family="paragraph" style:parent-style-name="List_20_Paragraph">
      <style:paragraph-properties fo:text-align="justify" fo:text-indent="-0.63cm" fo:line-height="108%" fo:margin-bottom="0.282cm" fo:margin-left="0.63cm"/>
      <style:text-properties fo:font-size="11pt" style:font-size-asian="11pt" style:font-name-complex="Arial" style:font-size-complex="11pt"/>
    </style:style>
    <style:style style:name="T305_1" style:family="text">
      <style:text-properties fo:font-size="11pt" style:font-size-asian="11pt" style:font-name-complex="Arial" style:font-size-complex="11pt"/>
    </style:style>
    <style:style style:name="T305_2" style:family="text">
      <style:text-properties fo:font-size="11pt" style:font-size-asian="11pt" style:font-name-complex="Arial" style:font-size-complex="11pt"/>
    </style:style>
    <style:style style:name="T305_3" style:family="text">
      <style:text-properties fo:font-size="11pt" style:font-size-asian="11pt" style:font-name-complex="Arial" style:font-size-complex="11pt"/>
    </style:style>
    <style:style style:name="T305_4" style:family="text">
      <style:text-properties fo:font-size="11pt" style:font-size-asian="11pt" style:font-name-complex="Arial" style:font-size-complex="11pt"/>
    </style:style>
    <style:style style:name="T305_5" style:family="text">
      <style:text-properties fo:font-size="11pt" style:font-size-asian="11pt" style:font-name-complex="Arial" style:font-size-complex="11pt"/>
    </style:style>
    <style:style style:name="T305_6" style:family="text">
      <style:text-properties fo:font-size="11pt" style:font-size-asian="11pt" style:font-name-complex="Arial" style:font-size-complex="11pt"/>
    </style:style>
    <style:style style:name="Table11" style:family="table">
      <style:table-properties table:align="left" style:width="16.503cm" fo:margin-left="-0.259cm"/>
    </style:style>
    <style:style style:name="Column36" style:family="table-column">
      <style:table-column-properties style:column-width="3.013cm"/>
    </style:style>
    <style:style style:name="Column37" style:family="table-column">
      <style:table-column-properties style:column-width="1.087cm"/>
    </style:style>
    <style:style style:name="Column38" style:family="table-column">
      <style:table-column-properties style:column-width="1.653cm"/>
    </style:style>
    <style:style style:name="Column39" style:family="table-column">
      <style:table-column-properties style:column-width="5.791cm"/>
    </style:style>
    <style:style style:name="Column40" style:family="table-column">
      <style:table-column-properties style:column-width="4.96cm"/>
    </style:style>
    <style:style style:name="Row43" style:family="table-row">
      <style:table-row-properties style:min-row-height="0.863cm"/>
    </style:style>
    <style:style style:name="Cell1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break-before="page"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0.612cm"/>
    </style:style>
    <style:style style:name="Cell1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1_2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5" style:family="table-row">
      <style:table-row-properties style:min-row-height="0.609cm"/>
    </style:style>
    <style:style style:name="Cell1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16" style:family="paragraph" style:parent-style-name="Normal">
      <style:text-properties fo:font-size="7pt" style:font-size-asian="7pt" style:font-name-complex="Arial" style:font-size-complex="7pt" fo:font-weight="bold" style:font-weight-asian="bold"/>
    </style:style>
    <style:style style:name="Table12" style:family="table">
      <style:table-properties table:align="left" style:width="17.494cm" fo:margin-left="0cm"/>
    </style:style>
    <style:style style:name="Column41" style:family="table-column">
      <style:table-column-properties style:column-width="3.743cm"/>
    </style:style>
    <style:style style:name="Column42" style:family="table-column">
      <style:table-column-properties style:column-width="5.001cm"/>
    </style:style>
    <style:style style:name="Column43" style:family="table-column">
      <style:table-column-properties style:column-width="8.751cm"/>
    </style:style>
    <style:style style:name="Row46" style:family="table-row">
      <style:table-row-properties style:min-row-height="0.482cm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47" style:family="table-row"/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3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4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5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2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2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328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28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8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8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8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8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29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0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3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8" style:family="table-row"/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338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9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40" style:family="paragraph" style:parent-style-name="Normal">
      <style:paragraph-properties fo:text-align="justify"/>
    </style:style>
    <style:style style:name="T34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1" style:family="paragraph" style:parent-style-name="Normal">
      <style:paragraph-properties fo:text-align="justify"/>
    </style:style>
    <style:style style:name="T341_1" style:family="text">
      <style:text-properties fo:font-size="11pt" style:font-size-asian="11pt" style:font-name-complex="Arial" style:font-size-complex="11pt"/>
    </style:style>
    <style:style style:name="P342" style:family="paragraph" style:parent-style-name="Normal">
      <style:paragraph-properties fo:text-align="justify" fo:margin-bottom="0.212cm"/>
    </style:style>
    <style:style style:name="T34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2_2" style:family="text">
      <style:text-properties fo:font-size="11pt" style:font-size-asian="11pt" style:font-name-complex="Arial" style:font-size-complex="11pt"/>
    </style:style>
    <style:style style:name="T342_3" style:family="text">
      <style:text-properties fo:font-size="11pt" style:font-size-asian="11pt" style:font-name-complex="Arial" style:font-size-complex="11pt" style:font-weight-complex="bold"/>
    </style:style>
    <style:style style:name="P343" style:family="paragraph" style:parent-style-name="Normal">
      <style:paragraph-properties fo:text-align="justify" fo:margin-bottom="0.212cm"/>
    </style:style>
    <style:style style:name="T343_1" style:family="text">
      <style:text-properties fo:font-size="11pt" style:font-size-asian="11pt" style:font-name-complex="Arial" style:font-size-complex="11pt" style:font-weight-complex="bold"/>
    </style:style>
    <style:style style:name="T343_2" style:family="text">
      <style:text-properties fo:font-size="11pt" style:font-size-asian="11pt" style:font-name-complex="Arial" style:font-size-complex="11pt" style:font-weight-complex="bold"/>
    </style:style>
    <style:style style:name="T343_3" style:family="text">
      <style:text-properties fo:font-size="11pt" style:font-size-asian="11pt" style:font-name-complex="Arial" style:font-size-complex="11pt" style:font-weight-complex="bold"/>
    </style:style>
    <style:style style:name="P344" style:family="paragraph" style:parent-style-name="Normal">
      <style:paragraph-properties fo:text-align="justify" fo:margin-bottom="0.212cm"/>
    </style:style>
    <style:style style:name="T344_1" style:family="text">
      <style:text-properties fo:font-size="11pt" style:font-size-asian="11pt" style:font-name-complex="Arial" style:font-size-complex="11pt"/>
    </style:style>
    <style:style style:name="T344_2" style:family="text">
      <style:text-properties fo:font-size="11pt" style:font-size-asian="11pt" style:font-name-complex="Arial" style:font-size-complex="11pt"/>
    </style:style>
    <style:style style:name="T344_3" style:family="text">
      <style:text-properties fo:font-size="11pt" style:font-size-asian="11pt" style:font-name-complex="Arial" style:font-size-complex="11pt"/>
    </style:style>
    <style:style style:name="T344_4" style:family="text">
      <style:text-properties fo:color="#000000" fo:font-size="11pt" style:font-size-asian="11pt" style:font-name-complex="Arial"/>
    </style:style>
    <style:style style:name="T344_5" style:family="text">
      <style:text-properties fo:color="#000000" fo:font-size="11pt" style:font-size-asian="11pt" style:font-name-complex="Arial"/>
    </style:style>
    <style:style style:name="T344_6" style:family="text">
      <style:text-properties fo:color="#000000" fo:font-size="11pt" style:font-size-asian="11pt" style:font-name-complex="Arial"/>
    </style:style>
    <style:style style:name="P345" style:family="paragraph" style:parent-style-name="Normal">
      <style:paragraph-properties fo:text-align="justify" fo:margin-bottom="0.212cm"/>
    </style:style>
    <style:style style:name="T345_1" style:family="text">
      <style:text-properties fo:color="#000000" fo:font-size="11pt" style:font-size-asian="11pt" style:font-name-complex="Arial"/>
    </style:style>
    <style:style style:name="T345_2" style:family="text">
      <style:text-properties fo:color="#000000" fo:font-size="11pt" style:font-size-asian="11pt" style:font-name-complex="Arial"/>
    </style:style>
    <style:style style:name="T345_3" style:family="text">
      <style:text-properties fo:color="#000000" fo:font-size="11pt" style:font-size-asian="11pt" style:font-name-complex="Arial"/>
    </style:style>
    <style:style style:name="T345_4" style:family="text">
      <style:text-properties fo:color="#000000" fo:font-size="11pt" style:font-size-asian="11pt" style:font-name-complex="Arial"/>
    </style:style>
    <style:style style:name="T345_5" style:family="text">
      <style:text-properties fo:color="#000000" fo:font-size="11pt" style:font-size-asian="11pt" style:font-name-complex="Arial"/>
    </style:style>
    <style:style style:name="P346" style:family="paragraph" style:parent-style-name="Normal">
      <style:paragraph-properties fo:text-align="justify" fo:margin-bottom="0.212cm"/>
    </style:style>
    <style:style style:name="T346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T346_2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347" style:family="paragraph" style:parent-style-name="Normal">
      <style:paragraph-properties fo:text-align="justify" fo:margin-bottom="0.212cm"/>
    </style:style>
    <style:style style:name="T347_1" style:family="text">
      <style:text-properties fo:color="#000000" fo:font-size="11pt" style:font-size-asian="11pt" style:font-name-complex="Arial" fo:language="en" fo:country="ZA"/>
    </style:style>
    <style:style style:name="T347_2" style:family="text">
      <style:text-properties fo:color="#000000" fo:font-size="11pt" style:font-size-asian="11pt" style:font-name-complex="Arial" fo:language="en" fo:country="ZA"/>
    </style:style>
    <style:style style:name="T347_3" style:family="text">
      <style:text-properties fo:color="#000000" fo:font-size="11pt" style:font-size-asian="11pt" style:font-name-complex="Arial" fo:language="en" fo:country="ZA"/>
    </style:style>
    <style:style style:name="T347_4" style:family="text">
      <style:text-properties fo:color="#000000" fo:font-size="11pt" style:font-size-asian="11pt" style:font-name-complex="Arial" fo:language="en" fo:country="ZA"/>
    </style:style>
    <style:style style:name="T347_5" style:family="text">
      <style:text-properties fo:color="#000000" fo:font-size="11pt" style:font-size-asian="11pt" style:font-name-complex="Arial" fo:language="en" fo:country="ZA"/>
    </style:style>
    <style:style style:name="T347_6" style:family="text">
      <style:text-properties fo:color="#000000" fo:font-size="11pt" style:font-size-asian="11pt" style:font-name-complex="Arial" fo:language="en" fo:country="ZA"/>
    </style:style>
    <style:style style:name="T347_7" style:family="text">
      <style:text-properties fo:color="#000000" fo:font-size="11pt" style:font-size-asian="11pt" style:font-name-complex="Arial" fo:language="en" fo:country="ZA"/>
    </style:style>
    <style:style style:name="P348" style:family="paragraph" style:parent-style-name="Normal">
      <style:paragraph-properties fo:text-align="justify" fo:margin-bottom="0.212cm"/>
    </style:style>
    <style:style style:name="T348_1" style:family="text">
      <style:text-properties fo:color="#000000" fo:font-size="11pt" style:font-size-asian="11pt" style:font-name-complex="Arial" fo:language="en" fo:country="ZA"/>
    </style:style>
    <style:style style:name="T348_2" style:family="text">
      <style:text-properties fo:color="#000000" fo:font-size="11pt" style:font-size-asian="11pt" style:font-name-complex="Arial" fo:language="en" fo:country="ZA"/>
    </style:style>
    <style:style style:name="T348_3" style:family="text">
      <style:text-properties fo:color="#000000" fo:font-size="11pt" style:font-size-asian="11pt" style:font-name-complex="Arial" fo:language="en" fo:country="ZA"/>
    </style:style>
    <style:style style:name="T348_4" style:family="text">
      <style:text-properties fo:color="#000000" fo:font-size="11pt" style:font-size-asian="11pt" style:font-name-complex="Arial" fo:language="en" fo:country="ZA"/>
    </style:style>
    <style:style style:name="T348_5" style:family="text">
      <style:text-properties fo:color="#000000" fo:font-size="11pt" style:font-size-asian="11pt" style:font-name-complex="Arial" fo:language="en" fo:country="ZA"/>
    </style:style>
    <style:style style:name="T348_6" style:family="text">
      <style:text-properties fo:color="#000000" fo:font-size="11pt" style:font-size-asian="11pt" style:font-name-complex="Arial" fo:language="en" fo:country="ZA"/>
    </style:style>
    <style:style style:name="T348_7" style:family="text">
      <style:text-properties fo:color="#000000" fo:font-size="11pt" style:font-size-asian="11pt" style:font-name-complex="Arial" fo:language="en" fo:country="ZA"/>
    </style:style>
    <style:style style:name="T348_8" style:family="text">
      <style:text-properties fo:color="#000000" fo:font-size="11pt" style:font-size-asian="11pt" style:font-name-complex="Arial" fo:language="en" fo:country="ZA"/>
    </style:style>
    <style:style style:name="T348_9" style:family="text">
      <style:text-properties fo:color="#000000" fo:font-size="11pt" style:font-size-asian="11pt" style:font-name-complex="Arial" fo:language="en" fo:country="ZA"/>
    </style:style>
    <style:style style:name="P349" style:family="paragraph" style:parent-style-name="Normal">
      <style:paragraph-properties fo:text-align="justify" fo:margin-bottom="0.212cm"/>
    </style:style>
    <style:style style:name="T349_1" style:family="text">
      <style:text-properties fo:font-size="11pt" style:font-size-asian="11pt" style:font-name-complex="Arial" style:font-size-complex="11pt" fo:font-weight="bold" style:font-weight-asian="bold"/>
    </style:style>
    <style:style style:name="P350" style:family="paragraph" style:parent-style-name="Normal">
      <style:paragraph-properties fo:margin-bottom="0.212cm"/>
    </style:style>
    <style:style style:name="T350_1" style:family="text">
      <style:text-properties fo:font-size="11pt" style:font-size-asian="11pt" style:font-name-complex="Arial" style:font-size-complex="11pt"/>
    </style:style>
    <style:style style:name="T350_2" style:family="text">
      <style:text-properties fo:font-size="11pt" style:font-size-asian="11pt" style:font-name-complex="Arial" style:font-size-complex="11pt"/>
    </style:style>
    <style:style style:name="T350_3" style:family="text">
      <style:text-properties fo:font-size="11pt" style:font-size-asian="11pt" style:font-name-complex="Arial" style:font-size-complex="11pt"/>
    </style:style>
    <style:style style:name="T350_4" style:family="text">
      <style:text-properties fo:font-size="11pt" style:font-size-asian="11pt" style:font-name-complex="Arial" style:font-size-complex="11pt"/>
    </style:style>
    <style:style style:name="T350_5" style:family="text">
      <style:text-properties fo:font-size="11pt" style:font-size-asian="11pt" style:font-name-complex="Arial" style:font-size-complex="11pt"/>
    </style:style>
    <style:style style:name="T350_6" style:family="text">
      <style:text-properties fo:font-size="11pt" style:font-size-asian="11pt" style:font-name-complex="Arial" style:font-size-complex="11pt"/>
    </style:style>
    <style:style style:name="T350_7" style:family="text">
      <style:text-properties fo:font-size="11pt" style:font-size-asian="11pt" style:font-name-complex="Arial" style:font-size-complex="11pt"/>
    </style:style>
    <style:style style:name="T350_8" style:family="text">
      <style:text-properties fo:font-size="11pt" style:font-size-asian="11pt" style:font-name-complex="Arial" style:font-size-complex="11pt"/>
    </style:style>
    <style:style style:name="T350_9" style:family="text">
      <style:text-properties fo:font-size="11pt" style:font-size-asian="11pt" style:font-name-complex="Arial" style:font-size-complex="11pt"/>
    </style:style>
    <style:style style:name="T350_10" style:family="text">
      <style:text-properties fo:font-size="11pt" style:font-size-asian="11pt" style:font-name-complex="Arial" style:font-size-complex="11pt"/>
    </style:style>
    <style:style style:name="T350_11" style:family="text">
      <style:text-properties fo:font-size="11pt" style:font-size-asian="11pt" style:font-name-complex="Arial" style:font-size-complex="11pt"/>
    </style:style>
    <style:style style:name="T350_12" style:family="text">
      <style:text-properties fo:font-size="11pt" style:font-size-asian="11pt" style:font-name-complex="Arial" style:font-size-complex="11pt"/>
    </style:style>
    <style:style style:name="T350_13" style:family="text">
      <style:text-properties fo:font-size="11pt" style:font-size-asian="11pt" style:font-name-complex="Arial" style:font-size-complex="11pt"/>
    </style:style>
    <style:style style:name="T350_14" style:family="text">
      <style:text-properties fo:font-size="11pt" style:font-size-asian="11pt" style:font-name-complex="Arial" style:font-size-complex="11pt"/>
    </style:style>
    <style:style style:name="P351" style:family="paragraph" style:parent-style-name="Normal">
      <style:paragraph-properties fo:text-align="justify" fo:margin-bottom="0.212cm"/>
    </style:style>
    <style:style style:name="T35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52" style:family="paragraph" style:parent-style-name="Normal">
      <style:paragraph-properties fo:text-align="justify" fo:margin-bottom="0.212cm"/>
    </style:style>
    <style:style style:name="T352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353" style:family="paragraph" style:parent-style-name="List_20_Paragraph">
      <style:paragraph-properties fo:text-align="justify" fo:text-indent="-0.63cm" fo:margin-bottom="0cm" fo:margin-left="0.63cm"/>
    </style:style>
    <style:style style:name="T353_1" style:family="text">
      <style:text-properties fo:font-size="11pt" style:font-size-asian="11pt" style:font-name-complex="Arial" style:font-size-complex="11pt"/>
    </style:style>
    <style:style style:name="T353_2" style:family="text">
      <style:text-properties fo:font-size="11pt" style:font-size-asian="11pt" style:font-name-complex="Arial" style:font-size-complex="11pt"/>
    </style:style>
    <style:style style:name="T353_3" style:family="text">
      <style:text-properties fo:font-size="11pt" style:font-size-asian="11pt" style:font-name-complex="Arial" style:font-size-complex="11pt"/>
    </style:style>
    <style:style style:name="T353_4" style:family="text">
      <style:text-properties fo:font-size="11pt" style:font-size-asian="11pt" style:font-name-complex="Arial" style:font-size-complex="11pt"/>
    </style:style>
    <style:style style:name="T353_5" style:family="text">
      <style:text-properties fo:font-size="11pt" style:font-size-asian="11pt" style:font-name-complex="Arial" style:font-size-complex="11pt"/>
    </style:style>
    <style:style style:name="T353_6" style:family="text">
      <style:text-properties fo:font-size="11pt" style:font-size-asian="11pt" style:font-name-complex="Arial" style:font-size-complex="11pt"/>
    </style:style>
    <style:style style:name="T353_7" style:family="text">
      <style:text-properties fo:font-size="11pt" style:font-size-asian="11pt" style:font-name-complex="Arial" style:font-size-complex="11pt"/>
    </style:style>
    <style:style style:name="P354" style:family="paragraph" style:parent-style-name="List_20_Paragraph">
      <style:paragraph-properties fo:text-align="justify"/>
      <style:text-properties fo:color="#000000" fo:font-size="11pt" style:font-size-asian="11pt" style:font-name-complex="Arial"/>
    </style:style>
    <style:style style:name="T354_1" style:family="text">
      <style:text-properties fo:color="#000000" fo:font-size="11pt" style:font-size-asian="11pt" style:font-name-complex="Arial"/>
    </style:style>
    <style:style style:name="P355" style:family="paragraph" style:parent-style-name="Normal">
      <style:paragraph-properties fo:text-align="justify" fo:margin-bottom="0.212cm"/>
    </style:style>
    <style:style style:name="T355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356" style:family="paragraph" style:parent-style-name="List_20_Paragraph">
      <style:paragraph-properties fo:text-align="justify"/>
    </style:style>
    <style:style style:name="T356_1" style:family="text">
      <style:text-properties fo:color="#000000" fo:font-size="11pt" style:font-size-asian="11pt" style:font-name-complex="Arial"/>
    </style:style>
    <style:style style:name="T356_2" style:family="text">
      <style:text-properties fo:color="#000000" fo:font-size="11pt" style:font-size-asian="11pt" style:font-name-complex="Arial"/>
    </style:style>
    <style:style style:name="T356_3" style:family="text">
      <style:text-properties fo:color="#000000" fo:font-size="11pt" style:font-size-asian="11pt" style:font-name-complex="Arial"/>
    </style:style>
    <style:style style:name="Table13" style:family="table">
      <style:table-properties table:align="left" style:width="16.503cm" fo:margin-left="-0.259cm"/>
    </style:style>
    <style:style style:name="Column44" style:family="table-column">
      <style:table-column-properties style:column-width="3.013cm"/>
    </style:style>
    <style:style style:name="Column45" style:family="table-column">
      <style:table-column-properties style:column-width="1.087cm"/>
    </style:style>
    <style:style style:name="Column46" style:family="table-column">
      <style:table-column-properties style:column-width="1.653cm"/>
    </style:style>
    <style:style style:name="Column47" style:family="table-column">
      <style:table-column-properties style:column-width="5.791cm"/>
    </style:style>
    <style:style style:name="Column48" style:family="table-column">
      <style:table-column-properties style:column-width="4.96cm"/>
    </style:style>
    <style:style style:name="Row49" style:family="table-row">
      <style:table-row-properties style:min-row-height="0.863cm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break-before="page"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0" style:family="table-row">
      <style:table-row-properties style:min-row-height="0.612cm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2_2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1" style:family="table-row">
      <style:table-row-properties style:min-row-height="0.609cm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able14" style:family="table">
      <style:table-properties table:align="left" style:width="16.494cm" fo:margin-left="0cm"/>
    </style:style>
    <style:style style:name="Column49" style:family="table-column">
      <style:table-column-properties style:column-width="4.493cm"/>
    </style:style>
    <style:style style:name="Column50" style:family="table-column">
      <style:table-column-properties style:column-width="5.001cm"/>
    </style:style>
    <style:style style:name="Column51" style:family="table-column">
      <style:table-column-properties style:column-width="7.001cm"/>
    </style:style>
    <style:style style:name="Row52" style:family="table-row">
      <style:table-row-properties style:min-row-height="0.482cm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3" style:family="table-row"/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7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7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7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7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7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7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7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7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8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7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9" style:family="paragraph" style:parent-style-name="List_20_Paragraph">
      <style:paragraph-properties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80" style:family="paragraph" style:parent-style-name="List_20_Paragraph">
      <style:paragraph-properties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1" style:family="paragraph" style:parent-style-name="List_20_Paragraph">
      <style:paragraph-properties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2" style:family="paragraph" style:parent-style-name="List_20_Paragraph">
      <style:paragraph-properties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3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List_20_Paragraph">
      <style:paragraph-properties fo:text-indent="-0.635cm" fo:line-height="100%" fo:margin-bottom="0.423cm" fo:margin-left="0.635cm"/>
    </style:style>
    <style:style style:name="T3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8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8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8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8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85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6" style:family="paragraph" style:parent-style-name="List_20_Paragraph">
      <style:paragraph-properties fo:text-indent="-0.635cm" fo:line-height="100%" fo:margin-bottom="0.423cm" fo:margin-left="0.635cm"/>
    </style:style>
    <style:style style:name="T3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8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87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4" style:family="table-row"/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39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9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9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9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9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9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9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94" style:family="paragraph" style:parent-style-name="Normal">
      <style:paragraph-properties fo:text-align="justify" fo:margin-bottom="0.212cm"/>
      <style:text-properties fo:font-size="1pt" style:font-size-asian="1pt" style:font-name-complex="Arial" style:font-size-complex="1pt" fo:font-weight="bold" style:font-weight-asian="bold"/>
    </style:style>
    <style:style style:name="P395" style:family="paragraph" style:parent-style-name="Normal">
      <style:paragraph-properties fo:text-align="justify" fo:margin-bottom="0.212cm"/>
    </style:style>
    <style:style style:name="T39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6" style:family="paragraph" style:parent-style-name="Normal">
      <style:paragraph-properties fo:text-align="justify" fo:margin-bottom="0.212cm"/>
    </style:style>
    <style:style style:name="T396_1" style:family="text">
      <style:text-properties fo:font-size="11pt" style:font-size-asian="11pt" style:font-name-complex="Arial" style:font-size-complex="11pt"/>
    </style:style>
    <style:style style:name="T396_2" style:family="text">
      <style:text-properties fo:font-size="11pt" style:font-size-asian="11pt" style:font-name-complex="Arial" style:font-size-complex="11pt"/>
    </style:style>
    <style:style style:name="T396_3" style:family="text">
      <style:text-properties fo:font-size="11pt" style:font-size-asian="11pt" style:font-name-complex="Arial" style:font-size-complex="11pt"/>
    </style:style>
    <style:style style:name="T396_4" style:family="text">
      <style:text-properties fo:font-size="11pt" style:font-size-asian="11pt" style:font-name-complex="Arial" style:font-size-complex="11pt"/>
    </style:style>
    <style:style style:name="T396_5" style:family="text">
      <style:text-properties fo:font-size="11pt" style:font-size-asian="11pt" style:font-name-complex="Arial" style:font-size-complex="11pt"/>
    </style:style>
    <style:style style:name="T396_6" style:family="text">
      <style:text-properties fo:font-size="11pt" style:font-size-asian="11pt" style:font-name-complex="Arial" style:font-size-complex="11pt"/>
    </style:style>
    <style:style style:name="T396_7" style:family="text">
      <style:text-properties fo:font-size="11pt" style:font-size-asian="11pt" style:font-name-complex="Arial" style:font-size-complex="11pt"/>
    </style:style>
    <style:style style:name="T396_8" style:family="text">
      <style:text-properties fo:font-size="11pt" style:font-size-asian="11pt" style:font-name-complex="Arial" style:font-size-complex="11pt"/>
    </style:style>
    <style:style style:name="T396_9" style:family="text">
      <style:text-properties fo:font-size="11pt" style:font-size-asian="11pt" style:font-name-complex="Arial" style:font-size-complex="11pt"/>
    </style:style>
    <style:style style:name="T396_10" style:family="text">
      <style:text-properties fo:font-size="11pt" style:font-size-asian="11pt" style:font-name-complex="Arial" style:font-size-complex="11pt"/>
    </style:style>
    <style:style style:name="T396_11" style:family="text">
      <style:text-properties fo:font-size="11pt" style:font-size-asian="11pt" style:font-name-complex="Arial" style:font-size-complex="11pt"/>
    </style:style>
    <style:style style:name="T396_12" style:family="text">
      <style:text-properties fo:font-size="11pt" style:font-size-asian="11pt" style:font-name-complex="Arial" style:font-size-complex="11pt"/>
    </style:style>
    <style:style style:name="T396_13" style:family="text">
      <style:text-properties fo:font-size="11pt" style:font-size-asian="11pt" style:font-name-complex="Arial" style:font-size-complex="11pt"/>
    </style:style>
    <style:style style:name="T396_14" style:family="text">
      <style:text-properties fo:font-size="11pt" style:font-size-asian="11pt" style:font-name-complex="Arial" style:font-size-complex="11pt"/>
    </style:style>
    <style:style style:name="T396_15" style:family="text">
      <style:text-properties fo:font-size="11pt" style:font-size-asian="11pt" style:font-name-complex="Arial" style:font-size-complex="11pt"/>
    </style:style>
    <style:style style:name="T396_16" style:family="text">
      <style:text-properties fo:font-size="11pt" style:font-size-asian="11pt" style:font-name-complex="Arial" style:font-size-complex="11pt"/>
    </style:style>
    <style:style style:name="T396_17" style:family="text">
      <style:text-properties fo:font-size="11pt" style:font-size-asian="11pt" style:font-name-complex="Arial" style:font-size-complex="11pt"/>
    </style:style>
    <style:style style:name="T396_18" style:family="text">
      <style:text-properties fo:font-size="11pt" style:font-size-asian="11pt" style:font-name-complex="Arial" style:font-size-complex="11pt"/>
    </style:style>
    <style:style style:name="T396_19" style:family="text">
      <style:text-properties fo:font-size="11pt" style:font-size-asian="11pt" style:font-name-complex="Arial" style:font-size-complex="11pt"/>
    </style:style>
    <style:style style:name="T396_20" style:family="text">
      <style:text-properties fo:font-size="11pt" style:font-size-asian="11pt" style:font-name-complex="Arial" style:font-size-complex="11pt"/>
    </style:style>
    <style:style style:name="T396_21" style:family="text">
      <style:text-properties fo:font-size="11pt" style:font-size-asian="11pt" style:font-name-complex="Arial" style:font-size-complex="11pt"/>
    </style:style>
    <style:style style:name="T396_22" style:family="text">
      <style:text-properties fo:font-size="11pt" style:font-size-asian="11pt" style:font-name-complex="Arial" style:font-size-complex="11pt"/>
    </style:style>
    <style:style style:name="T396_23" style:family="text">
      <style:text-properties fo:font-size="11pt" style:font-size-asian="11pt" style:font-name-complex="Arial" style:font-size-complex="11pt"/>
    </style:style>
    <style:style style:name="T396_24" style:family="text">
      <style:text-properties fo:font-size="11pt" style:font-size-asian="11pt" style:font-name-complex="Arial" style:font-size-complex="11pt"/>
    </style:style>
    <style:style style:name="T396_25" style:family="text">
      <style:text-properties fo:font-size="11pt" style:font-size-asian="11pt" style:font-name-complex="Arial" style:font-size-complex="11pt"/>
    </style:style>
    <style:style style:name="T396_26" style:family="text">
      <style:text-properties fo:font-size="11pt" style:font-size-asian="11pt" style:font-name-complex="Arial" style:font-size-complex="11pt"/>
    </style:style>
    <style:style style:name="T396_27" style:family="text">
      <style:text-properties fo:font-size="11pt" style:font-size-asian="11pt" style:font-name-complex="Arial" style:font-size-complex="11pt"/>
    </style:style>
    <style:style style:name="T396_28" style:family="text">
      <style:text-properties fo:font-size="11pt" style:font-size-asian="11pt" style:font-name-complex="Arial" style:font-size-complex="11pt"/>
    </style:style>
    <style:style style:name="T396_29" style:family="text">
      <style:text-properties fo:font-size="11pt" style:font-size-asian="11pt" style:font-name-complex="Arial" style:font-size-complex="11pt"/>
    </style:style>
    <style:style style:name="T396_30" style:family="text">
      <style:text-properties fo:font-size="11pt" style:font-size-asian="11pt" style:font-name-complex="Arial" style:font-size-complex="11pt"/>
    </style:style>
    <style:style style:name="T396_31" style:family="text">
      <style:text-properties fo:font-size="11pt" style:font-size-asian="11pt" style:font-name-complex="Arial" style:font-size-complex="11pt"/>
    </style:style>
    <style:style style:name="P397" style:family="paragraph" style:parent-style-name="Normal">
      <style:paragraph-properties fo:text-align="justify" fo:margin-bottom="0.212cm"/>
    </style:style>
    <style:style style:name="T397_1" style:family="text">
      <style:text-properties fo:font-size="11pt" style:font-size-asian="11pt" style:font-name-complex="Arial" style:font-size-complex="11pt" style:font-weight-complex="bold"/>
    </style:style>
    <style:style style:name="T397_2" style:family="text">
      <style:text-properties fo:font-size="11pt" style:font-size-asian="11pt" style:font-name-complex="Arial" style:font-size-complex="11pt" style:font-weight-complex="bold"/>
    </style:style>
    <style:style style:name="T397_3" style:family="text">
      <style:text-properties fo:font-size="11pt" style:font-size-asian="11pt" style:font-name-complex="Arial" style:font-size-complex="11pt" style:font-weight-complex="bold"/>
    </style:style>
    <style:style style:name="T397_4" style:family="text">
      <style:text-properties fo:font-size="11pt" style:font-size-asian="11pt" style:font-name-complex="Arial" style:font-size-complex="11pt" style:font-weight-complex="bold"/>
    </style:style>
    <style:style style:name="T397_5" style:family="text">
      <style:text-properties fo:font-size="11pt" style:font-size-asian="11pt" style:font-name-complex="Arial" style:font-size-complex="11pt" style:font-weight-complex="bold"/>
    </style:style>
    <style:style style:name="T397_6" style:family="text">
      <style:text-properties fo:font-size="11pt" style:font-size-asian="11pt" style:font-name-complex="Arial" style:font-size-complex="11pt" style:font-weight-complex="bold"/>
    </style:style>
    <style:style style:name="T397_7" style:family="text">
      <style:text-properties fo:font-size="11pt" style:font-size-asian="11pt" style:font-name-complex="Arial" style:font-size-complex="11pt" style:font-weight-complex="bold"/>
    </style:style>
    <style:style style:name="T397_8" style:family="text">
      <style:text-properties fo:font-size="11pt" style:font-size-asian="11pt" style:font-name-complex="Arial" style:font-size-complex="11pt" style:font-weight-complex="bold"/>
    </style:style>
    <style:style style:name="T397_9" style:family="text">
      <style:text-properties fo:font-size="11pt" style:font-size-asian="11pt" style:font-name-complex="Arial" style:font-size-complex="11pt" style:font-weight-complex="bold"/>
    </style:style>
    <style:style style:name="T397_10" style:family="text">
      <style:text-properties fo:font-size="11pt" style:font-size-asian="11pt" style:font-name-complex="Arial" style:font-size-complex="11pt" style:font-weight-complex="bold"/>
    </style:style>
    <style:style style:name="T397_11" style:family="text">
      <style:text-properties fo:font-size="11pt" style:font-size-asian="11pt" style:font-name-complex="Arial" style:font-size-complex="11pt" style:font-weight-complex="bold"/>
    </style:style>
    <style:style style:name="T397_12" style:family="text">
      <style:text-properties fo:font-size="11pt" style:font-size-asian="11pt" style:font-name-complex="Arial" style:font-size-complex="11pt" style:font-weight-complex="bold"/>
    </style:style>
    <style:style style:name="T397_13" style:family="text">
      <style:text-properties fo:font-size="11pt" style:font-size-asian="11pt" style:font-name-complex="Arial" style:font-size-complex="11pt" style:font-weight-complex="bold"/>
    </style:style>
    <style:style style:name="T397_14" style:family="text">
      <style:text-properties fo:font-size="11pt" style:font-size-asian="11pt" style:font-name-complex="Arial" style:font-size-complex="11pt"/>
    </style:style>
    <style:style style:name="T397_15" style:family="text">
      <style:text-properties fo:font-size="11pt" style:font-size-asian="11pt" style:font-name-complex="Arial" style:font-size-complex="11pt"/>
    </style:style>
    <style:style style:name="T397_16" style:family="text">
      <style:text-properties fo:font-size="11pt" style:font-size-asian="11pt" style:font-name-complex="Arial" style:font-size-complex="11pt" style:font-weight-complex="bold"/>
    </style:style>
    <style:style style:name="T397_17" style:family="text">
      <style:text-properties fo:font-size="11pt" style:font-size-asian="11pt" style:font-name-complex="Arial" style:font-size-complex="11pt" style:font-weight-complex="bold"/>
    </style:style>
    <style:style style:name="T397_18" style:family="text">
      <style:text-properties fo:font-size="11pt" style:font-size-asian="11pt" style:font-name-complex="Arial" style:font-size-complex="11pt" style:font-weight-complex="bold"/>
    </style:style>
    <style:style style:name="T397_19" style:family="text">
      <style:text-properties fo:font-size="11pt" style:font-size-asian="11pt" style:font-name-complex="Arial" style:font-size-complex="11pt" style:font-weight-complex="bold"/>
    </style:style>
    <style:style style:name="T397_20" style:family="text">
      <style:text-properties fo:font-size="11pt" style:font-size-asian="11pt" style:font-name-complex="Arial" style:font-size-complex="11pt" style:font-weight-complex="bold"/>
    </style:style>
    <style:style style:name="T397_21" style:family="text">
      <style:text-properties fo:font-size="11pt" style:font-size-asian="11pt" style:font-name-complex="Arial" style:font-size-complex="11pt" style:font-weight-complex="bold"/>
    </style:style>
    <style:style style:name="T397_22" style:family="text">
      <style:text-properties fo:font-size="11pt" style:font-size-asian="11pt" style:font-name-complex="Arial" style:font-size-complex="11pt" style:font-weight-complex="bold"/>
    </style:style>
    <style:style style:name="T397_23" style:family="text">
      <style:text-properties fo:font-size="11pt" style:font-size-asian="11pt" style:font-name-complex="Arial" style:font-size-complex="11pt" style:font-weight-complex="bold"/>
    </style:style>
    <style:style style:name="P398" style:family="paragraph" style:parent-style-name="Normal">
      <style:paragraph-properties fo:text-align="justify" fo:margin-bottom="0.212cm"/>
    </style:style>
    <style:style style:name="T398_1" style:family="text">
      <style:text-properties fo:font-size="11pt" style:font-size-asian="11pt" style:font-name-complex="Arial" style:font-size-complex="11pt" style:font-weight-complex="bold"/>
    </style:style>
    <style:style style:name="T398_2" style:family="text">
      <style:text-properties fo:font-size="11pt" style:font-size-asian="11pt" style:font-name-complex="Arial" style:font-size-complex="11pt" style:font-weight-complex="bold"/>
    </style:style>
    <style:style style:name="T398_3" style:family="text">
      <style:text-properties fo:font-size="11pt" style:font-size-asian="11pt" style:font-name-complex="Arial" style:font-size-complex="11pt" style:font-weight-complex="bold"/>
    </style:style>
    <style:style style:name="T398_4" style:family="text">
      <style:text-properties fo:font-size="11pt" style:font-size-asian="11pt" style:font-name-complex="Arial" style:font-size-complex="11pt" style:font-weight-complex="bold"/>
    </style:style>
    <style:style style:name="T398_5" style:family="text">
      <style:text-properties fo:font-size="11pt" style:font-size-asian="11pt" style:font-name-complex="Arial" style:font-size-complex="11pt" style:font-weight-complex="bold"/>
    </style:style>
    <style:style style:name="T398_6" style:family="text">
      <style:text-properties fo:font-size="11pt" style:font-size-asian="11pt" style:font-name-complex="Arial" style:font-size-complex="11pt" style:font-weight-complex="bold"/>
    </style:style>
    <style:style style:name="T398_7" style:family="text">
      <style:text-properties fo:font-size="11pt" style:font-size-asian="11pt" style:font-name-complex="Arial" style:font-size-complex="11pt" style:font-weight-complex="bold"/>
    </style:style>
    <style:style style:name="T398_8" style:family="text">
      <style:text-properties fo:font-size="11pt" style:font-size-asian="11pt" style:font-name-complex="Arial" style:font-size-complex="11pt" style:font-weight-complex="bold"/>
    </style:style>
    <style:style style:name="T398_9" style:family="text">
      <style:text-properties fo:font-size="11pt" style:font-size-asian="11pt" style:font-name-complex="Arial" style:font-size-complex="11pt" style:font-weight-complex="bold"/>
    </style:style>
    <style:style style:name="T398_10" style:family="text">
      <style:text-properties fo:font-size="11pt" style:font-size-asian="11pt" style:font-name-complex="Arial" style:font-size-complex="11pt" style:font-weight-complex="bold"/>
    </style:style>
    <style:style style:name="T398_11" style:family="text">
      <style:text-properties fo:font-size="11pt" style:font-size-asian="11pt" style:font-name-complex="Arial" style:font-size-complex="11pt" style:font-weight-complex="bold"/>
    </style:style>
    <style:style style:name="T398_12" style:family="text">
      <style:text-properties fo:font-size="11pt" style:font-size-asian="11pt" style:font-name-complex="Arial" style:font-size-complex="11pt" style:font-weight-complex="bold"/>
    </style:style>
    <style:style style:name="T398_13" style:family="text">
      <style:text-properties fo:font-size="11pt" style:font-size-asian="11pt" style:font-name-complex="Arial" style:font-size-complex="11pt" style:font-weight-complex="bold"/>
    </style:style>
    <style:style style:name="T398_14" style:family="text">
      <style:text-properties fo:font-size="11pt" style:font-size-asian="11pt" style:font-name-complex="Arial" style:font-size-complex="11pt" style:font-weight-complex="bold"/>
    </style:style>
    <style:style style:name="T398_15" style:family="text">
      <style:text-properties fo:font-size="11pt" style:font-size-asian="11pt" style:font-name-complex="Arial" style:font-size-complex="11pt" style:font-weight-complex="bold"/>
    </style:style>
    <style:style style:name="T398_16" style:family="text">
      <style:text-properties fo:font-size="11pt" style:font-size-asian="11pt" style:font-name-complex="Arial" style:font-size-complex="11pt" style:font-weight-complex="bold"/>
    </style:style>
    <style:style style:name="T398_17" style:family="text">
      <style:text-properties fo:font-size="11pt" style:font-size-asian="11pt" style:font-name-complex="Arial" style:font-size-complex="11pt" style:font-weight-complex="bold"/>
    </style:style>
    <style:style style:name="T398_18" style:family="text">
      <style:text-properties fo:font-size="11pt" style:font-size-asian="11pt" style:font-name-complex="Arial" style:font-size-complex="11pt" style:font-weight-complex="bold"/>
    </style:style>
    <style:style style:name="T398_19" style:family="text">
      <style:text-properties fo:font-size="11pt" style:font-size-asian="11pt" style:font-name-complex="Arial" style:font-size-complex="11pt" style:font-weight-complex="bold"/>
    </style:style>
    <style:style style:name="T398_20" style:family="text">
      <style:text-properties fo:font-size="11pt" style:font-size-asian="11pt" style:font-name-complex="Arial" style:font-size-complex="11pt" style:font-weight-complex="bold"/>
    </style:style>
    <style:style style:name="T398_21" style:family="text">
      <style:text-properties fo:font-size="11pt" style:font-size-asian="11pt" style:font-name-complex="Arial" style:font-size-complex="11pt" style:font-weight-complex="bold"/>
    </style:style>
    <style:style style:name="T398_22" style:family="text">
      <style:text-properties fo:font-size="11pt" style:font-size-asian="11pt" style:font-name-complex="Arial" style:font-size-complex="11pt" style:font-weight-complex="bold"/>
    </style:style>
    <style:style style:name="T398_23" style:family="text">
      <style:text-properties fo:font-size="11pt" style:font-size-asian="11pt" style:font-name-complex="Arial" style:font-size-complex="11pt" style:font-weight-complex="bold"/>
    </style:style>
    <style:style style:name="T398_24" style:family="text">
      <style:text-properties fo:font-size="11pt" style:font-size-asian="11pt" style:font-name-complex="Arial" style:font-size-complex="11pt" style:font-weight-complex="bold"/>
    </style:style>
    <style:style style:name="T398_25" style:family="text">
      <style:text-properties fo:font-size="11pt" style:font-size-asian="11pt" style:font-name-complex="Arial" style:font-size-complex="11pt" style:font-weight-complex="bold"/>
    </style:style>
    <style:style style:name="T398_26" style:family="text">
      <style:text-properties fo:font-size="11pt" style:font-size-asian="11pt" style:font-name-complex="Arial" style:font-size-complex="11pt" style:font-weight-complex="bold"/>
    </style:style>
    <style:style style:name="T398_27" style:family="text">
      <style:text-properties fo:font-size="11pt" style:font-size-asian="11pt" style:font-name-complex="Arial" style:font-size-complex="11pt" style:font-weight-complex="bold"/>
    </style:style>
    <style:style style:name="T398_28" style:family="text">
      <style:text-properties fo:font-size="11pt" style:font-size-asian="11pt" style:font-name-complex="Arial" style:font-size-complex="11pt" style:font-weight-complex="bold"/>
    </style:style>
    <style:style style:name="T398_29" style:family="text">
      <style:text-properties fo:font-size="11pt" style:font-size-asian="11pt" style:font-name-complex="Arial" style:font-size-complex="11pt" style:font-weight-complex="bold"/>
    </style:style>
    <style:style style:name="T398_30" style:family="text">
      <style:text-properties fo:font-size="11pt" style:font-size-asian="11pt" style:font-name-complex="Arial" style:font-size-complex="11pt" style:font-weight-complex="bold"/>
    </style:style>
    <style:style style:name="T398_31" style:family="text">
      <style:text-properties fo:font-size="11pt" style:font-size-asian="11pt" style:font-name-complex="Arial" style:font-size-complex="11pt"/>
    </style:style>
    <style:style style:name="T398_32" style:family="text">
      <style:text-properties fo:font-size="11pt" style:font-size-asian="11pt" style:font-name-complex="Arial" style:font-size-complex="11pt"/>
    </style:style>
    <style:style style:name="T398_33" style:family="text">
      <style:text-properties fo:font-size="11pt" style:font-size-asian="11pt" style:font-name-complex="Arial" style:font-size-complex="11pt"/>
    </style:style>
    <style:style style:name="T398_34" style:family="text">
      <style:text-properties fo:font-size="11pt" style:font-size-asian="11pt" style:font-name-complex="Arial" style:font-size-complex="11pt"/>
    </style:style>
    <style:style style:name="T398_35" style:family="text">
      <style:text-properties fo:font-size="11pt" style:font-size-asian="11pt" style:font-name-complex="Arial" style:font-size-complex="11pt"/>
    </style:style>
    <style:style style:name="T398_36" style:family="text">
      <style:text-properties fo:font-size="11pt" style:font-size-asian="11pt" style:font-name-complex="Arial" style:font-size-complex="11pt"/>
    </style:style>
    <style:style style:name="T398_37" style:family="text">
      <style:text-properties fo:font-size="11pt" style:font-size-asian="11pt" style:font-name-complex="Arial" style:font-size-complex="11pt"/>
    </style:style>
    <style:style style:name="T398_38" style:family="text">
      <style:text-properties fo:font-size="11pt" style:font-size-asian="11pt" style:font-name-complex="Arial" style:font-size-complex="11pt"/>
    </style:style>
    <style:style style:name="T398_39" style:family="text">
      <style:text-properties fo:font-size="11pt" style:font-size-asian="11pt" style:font-name-complex="Arial" style:font-size-complex="11pt"/>
    </style:style>
    <style:style style:name="T398_40" style:family="text">
      <style:text-properties fo:font-size="11pt" style:font-size-asian="11pt" style:font-name-complex="Arial" style:font-size-complex="11pt"/>
    </style:style>
    <style:style style:name="T398_41" style:family="text">
      <style:text-properties fo:font-size="11pt" style:font-size-asian="11pt" style:font-name-complex="Arial" style:font-size-complex="11pt"/>
    </style:style>
    <style:style style:name="P399" style:family="paragraph" style:parent-style-name="Normal">
      <style:paragraph-properties fo:text-align="justify" fo:margin-bottom="0.212cm"/>
    </style:style>
    <style:style style:name="T39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9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0" style:family="paragraph" style:parent-style-name="Normal">
      <style:paragraph-properties fo:text-align="justify" fo:margin-bottom="0.212cm"/>
    </style:style>
    <style:style style:name="T400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401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T401_1" style:family="text">
      <style:text-properties fo:font-size="11pt" style:font-size-asian="11pt" style:font-name-complex="Arial" style:font-size-complex="11pt"/>
    </style:style>
    <style:style style:name="T401_2" style:family="text">
      <style:text-properties fo:font-size="11pt" style:font-size-asian="11pt" style:font-name-complex="Arial" style:font-size-complex="11pt"/>
    </style:style>
    <style:style style:name="T401_3" style:family="text">
      <style:text-properties fo:font-size="11pt" style:font-size-asian="11pt" style:font-name-complex="Arial" style:font-size-complex="11pt"/>
    </style:style>
    <style:style style:name="T401_4" style:family="text">
      <style:text-properties fo:font-size="11pt" style:font-size-asian="11pt" style:font-name-complex="Arial" style:font-size-complex="11pt"/>
    </style:style>
    <style:style style:name="T401_5" style:family="text">
      <style:text-properties fo:font-size="11pt" style:font-size-asian="11pt" style:font-name-complex="Arial" style:font-size-complex="11pt"/>
    </style:style>
    <style:style style:name="T401_6" style:family="text">
      <style:text-properties fo:font-size="11pt" style:font-size-asian="11pt" style:font-name-complex="Arial" style:font-size-complex="11pt"/>
    </style:style>
    <style:style style:name="P402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T402_1" style:family="text">
      <style:text-properties fo:font-size="11pt" style:font-size-asian="11pt" style:font-name-complex="Arial" style:font-size-complex="11pt"/>
    </style:style>
    <style:style style:name="T402_2" style:family="text">
      <style:text-properties fo:font-size="11pt" style:font-size-asian="11pt" style:font-name-complex="Arial" style:font-size-complex="11pt" fo:font-weight="bold" style:font-weight-asian="bold"/>
    </style:style>
    <style:style style:name="T402_3" style:family="text">
      <style:text-properties fo:font-size="11pt" style:font-size-asian="11pt" style:font-name-complex="Arial" style:font-size-complex="11pt"/>
    </style:style>
    <style:style style:name="T402_4" style:family="text">
      <style:text-properties fo:font-size="11pt" style:font-size-asian="11pt" style:font-name-complex="Arial" style:font-size-complex="11pt"/>
    </style:style>
    <style:style style:name="T402_5" style:family="text">
      <style:text-properties fo:font-size="11pt" style:font-size-asian="11pt" style:font-name-complex="Arial" style:font-size-complex="11pt"/>
    </style:style>
    <style:style style:name="T402_6" style:family="text">
      <style:text-properties fo:font-size="11pt" style:font-size-asian="11pt" style:font-name-complex="Arial" style:font-size-complex="11pt"/>
    </style:style>
    <style:style style:name="P403" style:family="paragraph" style:parent-style-name="Normal">
      <style:paragraph-properties fo:text-align="justify" fo:margin-bottom="0.212cm"/>
    </style:style>
    <style:style style:name="T403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404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T404_1" style:family="text">
      <style:text-properties fo:font-size="11pt" style:font-size-asian="11pt" style:font-name-complex="Arial" style:font-size-complex="11pt"/>
    </style:style>
    <style:style style:name="T404_2" style:family="text">
      <style:text-properties fo:font-size="11pt" style:font-size-asian="11pt" style:font-name-complex="Arial" style:font-size-complex="11pt"/>
    </style:style>
    <style:style style:name="T404_3" style:family="text">
      <style:text-properties fo:font-size="11pt" style:font-size-asian="11pt" style:font-name-complex="Arial" style:font-size-complex="11pt"/>
    </style:style>
    <style:style style:name="T404_4" style:family="text">
      <style:text-properties fo:font-size="11pt" style:font-size-asian="11pt" style:font-name-complex="Arial" style:font-size-complex="11pt"/>
    </style:style>
    <style:style style:name="T404_5" style:family="text">
      <style:text-properties fo:font-size="11pt" style:font-size-asian="11pt" style:font-name-complex="Arial" style:font-size-complex="11pt"/>
    </style:style>
    <style:style style:name="T404_6" style:family="text">
      <style:text-properties fo:font-size="11pt" style:font-size-asian="11pt" style:font-name-complex="Arial" style:font-size-complex="11pt"/>
    </style:style>
    <style:style style:name="T404_7" style:family="text">
      <style:text-properties fo:font-size="11pt" style:font-size-asian="11pt" style:font-name-complex="Arial" style:font-size-complex="11pt"/>
    </style:style>
    <style:style style:name="T404_8" style:family="text">
      <style:text-properties fo:font-size="11pt" style:font-size-asian="11pt" style:font-name-complex="Arial" style:font-size-complex="11pt"/>
    </style:style>
    <style:style style:name="T404_9" style:family="text">
      <style:text-properties fo:font-size="11pt" style:font-size-asian="11pt" style:font-name-complex="Arial" style:font-size-complex="11pt"/>
    </style:style>
    <style:style style:name="T404_10" style:family="text">
      <style:text-properties fo:font-size="11pt" style:font-size-asian="11pt" style:font-name-complex="Arial" style:font-size-complex="11pt"/>
    </style:style>
    <style:style style:name="P405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T405_1" style:family="text">
      <style:text-properties fo:font-size="11pt" style:font-size-asian="11pt" style:font-name-complex="Arial" style:font-size-complex="11pt"/>
    </style:style>
    <style:style style:name="T405_2" style:family="text">
      <style:text-properties fo:font-size="11pt" style:font-size-asian="11pt" style:font-name-complex="Arial" style:font-size-complex="11pt"/>
    </style:style>
    <style:style style:name="T405_3" style:family="text">
      <style:text-properties fo:font-size="11pt" style:font-size-asian="11pt" style:font-name-complex="Arial" style:font-size-complex="11pt"/>
    </style:style>
    <style:style style:name="T405_4" style:family="text">
      <style:text-properties fo:font-size="11pt" style:font-size-asian="11pt" style:font-name-complex="Arial" style:font-size-complex="11pt"/>
    </style:style>
    <style:style style:name="T405_5" style:family="text">
      <style:text-properties fo:font-size="11pt" style:font-size-asian="11pt" style:font-name-complex="Arial" style:font-size-complex="11pt"/>
    </style:style>
    <style:style style:name="P406" style:family="paragraph" style:parent-style-name="Normal">
      <style:paragraph-properties fo:break-before="page" fo:line-height="108%" fo:margin-bottom="0.282cm"/>
    </style:style>
    <style:style style:name="Table15" style:family="table">
      <style:table-properties table:align="left" style:width="16.503cm" fo:margin-left="-0.259cm"/>
    </style:style>
    <style:style style:name="Column52" style:family="table-column">
      <style:table-column-properties style:column-width="3.013cm"/>
    </style:style>
    <style:style style:name="Column53" style:family="table-column">
      <style:table-column-properties style:column-width="1.087cm"/>
    </style:style>
    <style:style style:name="Column54" style:family="table-column">
      <style:table-column-properties style:column-width="1.653cm"/>
    </style:style>
    <style:style style:name="Column55" style:family="table-column">
      <style:table-column-properties style:column-width="5.791cm"/>
    </style:style>
    <style:style style:name="Column56" style:family="table-column">
      <style:table-column-properties style:column-width="4.96cm"/>
    </style:style>
    <style:style style:name="Row55" style:family="table-row">
      <style:table-row-properties style:min-row-height="0.863cm"/>
    </style:style>
    <style:style style:name="Cell1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6" style:family="table-row">
      <style:table-row-properties style:min-row-height="0.612cm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line-height="100%" fo:margin-bottom="0cm"/>
    </style:style>
    <style:style style:name="T4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line-height="100%" fo:margin-bottom="0cm"/>
    </style:style>
    <style:style style:name="T4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12_2" style:family="text">
      <style:text-properties fo:font-style="italic" style:font-style-asian="italic" style:font-style-complex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7" style:family="table-row">
      <style:table-row-properties style:min-row-height="0.609cm"/>
    </style:style>
    <style:style style:name="Cell1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line-height="100%" fo:margin-bottom="0cm"/>
    </style:style>
    <style:style style:name="T4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line-height="100%" fo:margin-bottom="0cm"/>
    </style:style>
    <style:style style:name="T4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7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16" style:family="table">
      <style:table-properties table:align="left" style:width="16.494cm" fo:margin-left="0cm"/>
    </style:style>
    <style:style style:name="Column57" style:family="table-column">
      <style:table-column-properties style:column-width="4.242cm"/>
    </style:style>
    <style:style style:name="Column58" style:family="table-column">
      <style:table-column-properties style:column-width="4cm"/>
    </style:style>
    <style:style style:name="Column59" style:family="table-column">
      <style:table-column-properties style:column-width="8.251cm"/>
    </style:style>
    <style:style style:name="Row58" style:family="table-row">
      <style:table-row-properties style:min-row-height="0.482cm"/>
    </style:style>
    <style:style style:name="Cell1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line-height="100%" fo:margin-bottom="0cm"/>
    </style:style>
    <style:style style:name="T4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line-height="100%" fo:margin-bottom="0cm"/>
    </style:style>
    <style:style style:name="T4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9" style:family="table-row"/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line-height="100%" fo:margin-bottom="0cm"/>
    </style:style>
    <style:style style:name="T4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line-height="100%" fo:margin-bottom="0.212cm"/>
    </style:style>
    <style:style style:name="T4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line-height="100%" fo:margin-bottom="0cm"/>
    </style:style>
    <style:style style:name="T4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24" style:family="paragraph" style:parent-style-name="Normal">
      <style:paragraph-properties fo:line-height="100%" fo:margin-bottom="0cm"/>
    </style:style>
    <style:style style:name="T4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4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60" style:family="table-row"/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line-height="100%" fo:margin-bottom="0cm"/>
    </style:style>
    <style:style style:name="T4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28" style:family="paragraph" style:parent-style-name="Normal">
      <style:paragraph-properties fo:line-height="100%" fo:margin-bottom="0cm"/>
    </style:style>
    <style:style style:name="T4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line-height="100%" fo:margin-bottom="0cm"/>
    </style:style>
    <style:style style:name="T4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1" style:family="table-row"/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35" style:family="paragraph" style:parent-style-name="Normal">
      <style:paragraph-properties fo:line-height="100%" fo:margin-bottom="0cm"/>
    </style:style>
    <style:style style:name="T4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3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37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38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8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62" style:family="table-row"/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3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4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4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4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4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4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4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45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4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47" style:family="paragraph" style:parent-style-name="Normal">
      <style:paragraph-properties fo:text-align="justify"/>
    </style:style>
    <style:style style:name="T4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49" style:family="paragraph" style:parent-style-name="Normal">
      <style:paragraph-properties fo:text-align="justify" fo:margin-bottom="0.212cm"/>
    </style:style>
    <style:style style:name="T449_1" style:family="text">
      <style:text-properties fo:font-size="11pt" style:font-size-asian="11pt" style:font-name-complex="Arial" style:font-size-complex="11pt"/>
    </style:style>
    <style:style style:name="T449_2" style:family="text">
      <style:text-properties fo:font-size="11pt" style:font-size-asian="11pt" style:font-name-complex="Arial" style:font-size-complex="11pt"/>
    </style:style>
    <style:style style:name="T449_3" style:family="text">
      <style:text-properties fo:font-size="11pt" style:font-size-asian="11pt" style:font-name-complex="Arial" style:font-size-complex="11pt"/>
    </style:style>
    <style:style style:name="T449_4" style:family="text">
      <style:text-properties fo:font-size="11pt" style:font-size-asian="11pt" style:font-name-complex="Arial" style:font-size-complex="11pt"/>
    </style:style>
    <style:style style:name="T449_5" style:family="text">
      <style:text-properties fo:font-size="11pt" style:font-size-asian="11pt" style:font-name-complex="Arial" style:font-size-complex="11pt"/>
    </style:style>
    <style:style style:name="T449_6" style:family="text">
      <style:text-properties fo:font-size="11pt" style:font-size-asian="11pt" style:font-name-complex="Arial" style:font-size-complex="11pt"/>
    </style:style>
    <style:style style:name="T449_7" style:family="text">
      <style:text-properties fo:font-size="11pt" style:font-size-asian="11pt" style:font-name-complex="Arial" style:font-size-complex="11pt"/>
    </style:style>
    <style:style style:name="T449_8" style:family="text">
      <style:text-properties fo:font-size="11pt" style:font-size-asian="11pt" style:font-name-complex="Arial" style:font-size-complex="11pt"/>
    </style:style>
    <style:style style:name="T449_9" style:family="text">
      <style:text-properties fo:font-size="11pt" style:font-size-asian="11pt" style:font-name-complex="Arial" style:font-size-complex="11pt"/>
    </style:style>
    <style:style style:name="T449_10" style:family="text">
      <style:text-properties fo:font-size="11pt" style:font-size-asian="11pt" style:font-name-complex="Arial" style:font-size-complex="11pt"/>
    </style:style>
    <style:style style:name="T449_11" style:family="text">
      <style:text-properties fo:font-size="11pt" style:font-size-asian="11pt" style:font-name-complex="Arial" style:font-size-complex="11pt"/>
    </style:style>
    <style:style style:name="T449_12" style:family="text">
      <style:text-properties fo:font-size="11pt" style:font-size-asian="11pt" style:font-name-complex="Arial" style:font-size-complex="11pt"/>
    </style:style>
    <style:style style:name="T449_13" style:family="text">
      <style:text-properties fo:font-size="11pt" style:font-size-asian="11pt" style:font-name-complex="Arial" style:font-size-complex="11pt"/>
    </style:style>
    <style:style style:name="T449_14" style:family="text">
      <style:text-properties fo:font-size="11pt" style:font-size-asian="11pt" style:font-name-complex="Arial" style:font-size-complex="11pt"/>
    </style:style>
    <style:style style:name="T449_15" style:family="text">
      <style:text-properties fo:font-size="11pt" style:font-size-asian="11pt" style:font-name-complex="Arial" style:font-size-complex="11pt"/>
    </style:style>
    <style:style style:name="T449_16" style:family="text">
      <style:text-properties fo:font-size="11pt" style:font-size-asian="11pt" style:font-name-complex="Arial" style:font-size-complex="11pt"/>
    </style:style>
    <style:style style:name="T449_17" style:family="text">
      <style:text-properties fo:font-size="11pt" style:font-size-asian="11pt" style:font-name-complex="Arial" style:font-size-complex="11pt"/>
    </style:style>
    <style:style style:name="P450" style:family="paragraph" style:parent-style-name="Normal">
      <style:paragraph-properties fo:text-align="justify" fo:margin-bottom="0.212cm"/>
    </style:style>
    <style:style style:name="T450_1" style:family="text">
      <style:text-properties fo:font-size="11pt" style:font-size-asian="11pt" style:font-name-complex="Arial" style:font-size-complex="11pt" style:font-weight-complex="bold"/>
    </style:style>
    <style:style style:name="T450_2" style:family="text">
      <style:text-properties fo:font-size="11pt" style:font-size-asian="11pt" style:font-name-complex="Arial" style:font-size-complex="11pt" style:font-weight-complex="bold"/>
    </style:style>
    <style:style style:name="T450_3" style:family="text">
      <style:text-properties fo:font-size="11pt" style:font-size-asian="11pt" style:font-name-complex="Arial" style:font-size-complex="11pt" style:font-weight-complex="bold"/>
    </style:style>
    <style:style style:name="T450_4" style:family="text">
      <style:text-properties fo:font-size="11pt" style:font-size-asian="11pt" style:font-name-complex="Arial" style:font-size-complex="11pt" style:font-weight-complex="bold"/>
    </style:style>
    <style:style style:name="T450_5" style:family="text">
      <style:text-properties fo:font-size="11pt" style:font-size-asian="11pt" style:font-name-complex="Arial" style:font-size-complex="11pt" style:font-weight-complex="bold"/>
    </style:style>
    <style:style style:name="T450_6" style:family="text">
      <style:text-properties fo:font-size="11pt" style:font-size-asian="11pt" style:font-name-complex="Arial" style:font-size-complex="11pt" style:font-weight-complex="bold"/>
    </style:style>
    <style:style style:name="T450_7" style:family="text">
      <style:text-properties fo:font-size="11pt" style:font-size-asian="11pt" style:font-name-complex="Arial" style:font-size-complex="11pt" style:font-weight-complex="bold"/>
    </style:style>
    <style:style style:name="T450_8" style:family="text">
      <style:text-properties fo:font-size="11pt" style:font-size-asian="11pt" style:font-name-complex="Arial" style:font-size-complex="11pt" style:font-weight-complex="bold"/>
    </style:style>
    <style:style style:name="P451" style:family="paragraph" style:parent-style-name="Normal">
      <style:paragraph-properties fo:text-align="justify" fo:margin-bottom="0.212cm"/>
    </style:style>
    <style:style style:name="T451_1" style:family="text">
      <style:text-properties fo:font-size="11pt" style:font-size-asian="11pt" style:font-name-complex="Arial" style:font-size-complex="11pt" style:font-weight-complex="bold"/>
    </style:style>
    <style:style style:name="T451_2" style:family="text">
      <style:text-properties fo:font-size="11pt" style:font-size-asian="11pt" style:font-name-complex="Arial" style:font-size-complex="11pt" style:font-weight-complex="bold"/>
    </style:style>
    <style:style style:name="T451_3" style:family="text">
      <style:text-properties fo:font-size="11pt" style:font-size-asian="11pt" style:font-name-complex="Arial" style:font-size-complex="11pt" style:font-weight-complex="bold"/>
    </style:style>
    <style:style style:name="T451_4" style:family="text">
      <style:text-properties fo:font-size="11pt" style:font-size-asian="11pt" style:font-name-complex="Arial" style:font-size-complex="11pt" style:font-weight-complex="bold"/>
    </style:style>
    <style:style style:name="T451_5" style:family="text">
      <style:text-properties fo:font-size="11pt" style:font-size-asian="11pt" style:font-name-complex="Arial" style:font-size-complex="11pt" style:font-weight-complex="bold"/>
    </style:style>
    <style:style style:name="T451_6" style:family="text">
      <style:text-properties fo:font-size="11pt" style:font-size-asian="11pt" style:font-name-complex="Arial" style:font-size-complex="11pt" style:font-weight-complex="bold"/>
    </style:style>
    <style:style style:name="T451_7" style:family="text">
      <style:text-properties fo:font-size="11pt" style:font-size-asian="11pt" style:font-name-complex="Arial" style:font-size-complex="11pt" style:font-weight-complex="bold"/>
    </style:style>
    <style:style style:name="P452" style:family="paragraph" style:parent-style-name="Normal">
      <style:paragraph-properties fo:text-align="justify" fo:margin-bottom="0.212cm"/>
    </style:style>
    <style:style style:name="T452_1" style:family="text">
      <style:text-properties fo:font-size="11pt" style:font-size-asian="11pt" style:font-name-complex="Arial" style:font-size-complex="11pt" style:font-weight-complex="bold"/>
    </style:style>
    <style:style style:name="T452_2" style:family="text">
      <style:text-properties fo:font-size="11pt" style:font-size-asian="11pt" style:font-name-complex="Arial" style:font-size-complex="11pt" style:font-weight-complex="bold"/>
    </style:style>
    <style:style style:name="T452_3" style:family="text">
      <style:text-properties fo:font-size="11pt" style:font-size-asian="11pt" style:font-name-complex="Arial" style:font-size-complex="11pt" style:font-weight-complex="bold"/>
    </style:style>
    <style:style style:name="T452_4" style:family="text">
      <style:text-properties fo:font-size="11pt" style:font-size-asian="11pt" style:font-name-complex="Arial" style:font-size-complex="11pt" style:font-weight-complex="bold"/>
    </style:style>
    <style:style style:name="T452_5" style:family="text">
      <style:text-properties fo:font-size="11pt" style:font-size-asian="11pt" style:font-name-complex="Arial" style:font-size-complex="11pt" style:font-weight-complex="bold"/>
    </style:style>
    <style:style style:name="T452_6" style:family="text">
      <style:text-properties fo:font-size="11pt" style:font-size-asian="11pt" style:font-name-complex="Arial" style:font-size-complex="11pt" style:font-weight-complex="bold"/>
    </style:style>
    <style:style style:name="T452_7" style:family="text">
      <style:text-properties fo:font-size="11pt" style:font-size-asian="11pt" style:font-name-complex="Arial" style:font-size-complex="11pt" style:font-weight-complex="bold"/>
    </style:style>
    <style:style style:name="T452_8" style:family="text">
      <style:text-properties fo:font-size="11pt" style:font-size-asian="11pt" style:font-name-complex="Arial" style:font-size-complex="11pt" style:font-weight-complex="bold"/>
    </style:style>
    <style:style style:name="T452_9" style:family="text">
      <style:text-properties fo:font-size="11pt" style:font-size-asian="11pt" style:font-name-complex="Arial" style:font-size-complex="11pt" style:font-weight-complex="bold"/>
    </style:style>
    <style:style style:name="T452_10" style:family="text">
      <style:text-properties fo:font-size="11pt" style:font-size-asian="11pt" style:font-name-complex="Arial" style:font-size-complex="11pt" style:font-weight-complex="bold"/>
    </style:style>
    <style:style style:name="T452_11" style:family="text">
      <style:text-properties fo:font-size="11pt" style:font-size-asian="11pt" style:font-name-complex="Arial" style:font-size-complex="11pt" style:font-weight-complex="bold"/>
    </style:style>
    <style:style style:name="T452_12" style:family="text">
      <style:text-properties fo:font-size="11pt" style:font-size-asian="11pt" style:font-name-complex="Arial" style:font-size-complex="11pt" style:font-weight-complex="bold"/>
    </style:style>
    <style:style style:name="P453" style:family="paragraph" style:parent-style-name="Normal">
      <style:paragraph-properties fo:text-align="justify" fo:margin-bottom="0.212cm"/>
    </style:style>
    <style:style style:name="T453_1" style:family="text">
      <style:text-properties fo:font-size="11pt" style:font-size-asian="11pt" style:font-name-complex="Arial" style:font-size-complex="11pt" style:font-weight-complex="bold"/>
    </style:style>
    <style:style style:name="P454" style:family="paragraph" style:parent-style-name="Normal">
      <style:paragraph-properties fo:margin-bottom="0.212cm"/>
    </style:style>
    <style:style style:name="T454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455" style:family="paragraph" style:parent-style-name="Normal">
      <style:paragraph-properties fo:text-align="justify" fo:margin-bottom="0.212cm"/>
    </style:style>
    <style:style style:name="T455_1" style:family="text">
      <style:text-properties fo:font-size="11pt" style:font-size-asian="11pt" style:font-name-complex="Arial" style:font-size-complex="11pt"/>
    </style:style>
    <style:style style:name="T455_2" style:family="text">
      <style:text-properties fo:font-size="11pt" style:font-size-asian="11pt" style:font-name-complex="Arial" style:font-size-complex="11pt"/>
    </style:style>
    <style:style style:name="T455_3" style:family="text">
      <style:text-properties fo:font-size="11pt" style:font-size-asian="11pt" style:font-name-complex="Arial" style:font-size-complex="11pt"/>
    </style:style>
    <style:style style:name="P456" style:family="paragraph" style:parent-style-name="Normal">
      <style:paragraph-properties fo:text-align="justify" fo:margin-bottom="0.212cm"/>
    </style:style>
    <style:style style:name="T456_1" style:family="text">
      <style:text-properties fo:font-size="11pt" style:font-size-asian="11pt" style:font-name-complex="Arial" style:font-size-complex="11pt"/>
    </style:style>
    <style:style style:name="T456_2" style:family="text">
      <style:text-properties fo:font-size="11pt" style:font-size-asian="11pt" style:font-name-complex="Arial" style:font-size-complex="11pt"/>
    </style:style>
    <style:style style:name="T456_3" style:family="text">
      <style:text-properties fo:font-size="11pt" style:font-size-asian="11pt" style:font-name-complex="Arial" style:font-size-complex="11pt"/>
    </style:style>
    <style:style style:name="P457" style:family="paragraph" style:parent-style-name="Normal">
      <style:paragraph-properties fo:text-align="justify" fo:margin-bottom="0.212cm">
        <style:tab-stops>
          <style:tab-stop style:type="left" style:leader-style="none" style:position="14.732cm"/>
        </style:tab-stops>
      </style:paragraph-properties>
    </style:style>
    <style:style style:name="T457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458" style:family="paragraph" style:parent-style-name="List_20_Paragraph">
      <style:paragraph-properties fo:text-align="justify" fo:margin-bottom="0.212cm">
        <style:tab-stops>
          <style:tab-stop style:type="left" style:leader-style="none" style:position="14.097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458_1" style:family="text">
      <style:text-properties fo:font-size="11pt" style:font-size-asian="11pt" style:font-name-complex="Arial" style:font-size-complex="11pt" style:font-weight-complex="bold"/>
    </style:style>
    <style:style style:name="T458_2" style:family="text">
      <style:text-properties fo:font-size="11pt" style:font-size-asian="11pt" style:font-name-complex="Arial" style:font-size-complex="11pt" style:font-weight-complex="bold"/>
    </style:style>
    <style:style style:name="T458_3" style:family="text">
      <style:text-properties fo:font-size="11pt" style:font-size-asian="11pt" style:font-name-complex="Arial" style:font-size-complex="11pt" style:font-weight-complex="bold"/>
    </style:style>
    <style:style style:name="T458_4" style:family="text">
      <style:text-properties fo:font-size="11pt" style:font-size-asian="11pt" style:font-name-complex="Arial" style:font-size-complex="11pt" style:font-weight-complex="bold"/>
    </style:style>
    <style:style style:name="T458_5" style:family="text">
      <style:text-properties fo:font-size="11pt" style:font-size-asian="11pt" style:font-name-complex="Arial" style:font-size-complex="11pt" style:font-weight-complex="bold"/>
    </style:style>
    <style:style style:name="P459" style:family="paragraph" style:parent-style-name="List_20_Paragraph">
      <style:paragraph-properties fo:text-align="justify" fo:margin-bottom="0.212cm">
        <style:tab-stops>
          <style:tab-stop style:type="left" style:leader-style="none" style:position="14.097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459_1" style:family="text">
      <style:text-properties fo:font-size="11pt" style:font-size-asian="11pt" style:font-name-complex="Arial" style:font-size-complex="11pt" style:font-weight-complex="bold"/>
    </style:style>
    <style:style style:name="T459_2" style:family="text">
      <style:text-properties fo:font-size="11pt" style:font-size-asian="11pt" style:font-name-complex="Arial" style:font-size-complex="11pt" style:font-weight-complex="bold"/>
    </style:style>
    <style:style style:name="T459_3" style:family="text">
      <style:text-properties fo:font-size="11pt" style:font-size-asian="11pt" style:font-name-complex="Arial" style:font-size-complex="11pt" style:font-weight-complex="bold"/>
    </style:style>
    <style:style style:name="P460" style:family="paragraph" style:parent-style-name="Normal">
      <style:paragraph-properties fo:text-align="justify" fo:margin-bottom="0.212cm">
        <style:tab-stops>
          <style:tab-stop style:type="left" style:leader-style="none" style:position="14.732cm"/>
        </style:tab-stops>
      </style:paragraph-properties>
    </style:style>
    <style:style style:name="T460_1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P461" style:family="paragraph" style:parent-style-name="List_20_Paragraph">
      <style:paragraph-properties fo:text-align="justify" fo:margin-bottom="0.212cm">
        <style:tab-stops>
          <style:tab-stop style:type="left" style:leader-style="none" style:position="14.097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461_1" style:family="text">
      <style:text-properties fo:font-size="11pt" style:font-size-asian="11pt" style:font-name-complex="Arial" style:font-size-complex="11pt" style:font-weight-complex="bold"/>
    </style:style>
    <style:style style:name="P462" style:family="paragraph" style:parent-style-name="List_20_Paragraph">
      <style:paragraph-properties fo:text-align="justify" fo:margin-bottom="0.212cm">
        <style:tab-stops>
          <style:tab-stop style:type="left" style:leader-style="none" style:position="14.097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462_1" style:family="text">
      <style:text-properties fo:font-size="11pt" style:font-size-asian="11pt" style:font-name-complex="Arial" style:font-size-complex="11pt" style:font-weight-complex="bold"/>
    </style:style>
    <style:style style:name="T462_2" style:family="text">
      <style:text-properties fo:font-size="11pt" style:font-size-asian="11pt" style:font-name-complex="Arial" style:font-size-complex="11pt" style:font-weight-complex="bold"/>
    </style:style>
    <style:style style:name="T462_3" style:family="text">
      <style:text-properties fo:font-size="11pt" style:font-size-asian="11pt" style:font-name-complex="Arial" style:font-size-complex="11pt" style:font-weight-complex="bold"/>
    </style:style>
    <style:style style:name="T462_4" style:family="text">
      <style:text-properties fo:font-size="11pt" style:font-size-asian="11pt" style:font-name-complex="Arial" style:font-size-complex="11pt" style:font-weight-complex="bold"/>
    </style:style>
    <style:style style:name="P463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463_1" style:family="text">
      <style:text-properties fo:font-style="normal" style:font-style-asian="normal" fo:font-size="11pt" style:font-size-asian="11pt" style:font-name-complex="Arial" style:font-size-complex="11pt"/>
    </style:style>
    <style:style style:name="T463_2" style:family="text">
      <style:text-properties fo:font-style="normal" style:font-style-asian="normal" fo:font-size="11pt" style:font-size-asian="11pt" style:font-name-complex="Arial" style:font-size-complex="11pt" fo:font-weight="normal" style:font-weight-asian="normal"/>
    </style:style>
    <style:style style:name="P46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65" style:family="paragraph" style:parent-style-name="Normal"/>
    <style:style style:name="T465_1" style:family="text">
      <style:text-properties fo:font-size="11pt" style:font-size-asian="11pt" style:font-name-complex="Arial" style:font-size-complex="11pt" fo:font-weight="bold" style:font-weight-asian="bold"/>
    </style:style>
    <style:style style:name="P466" style:family="paragraph" style:parent-style-name="Normal">
      <style:paragraph-properties fo:text-align="justify"/>
    </style:style>
    <style:style style:name="T466_1" style:family="text">
      <style:text-properties fo:font-size="11pt" style:font-size-asian="11pt" style:font-name-complex="Arial" style:font-size-complex="11pt"/>
    </style:style>
    <style:style style:name="T466_2" style:family="text">
      <style:text-properties fo:font-size="11pt" style:font-size-asian="11pt" style:font-name-complex="Arial" style:font-size-complex="11pt"/>
    </style:style>
    <style:style style:name="T466_3" style:family="text">
      <style:text-properties fo:font-size="11pt" style:font-size-asian="11pt" style:font-name-complex="Arial" style:font-size-complex="11pt"/>
    </style:style>
    <style:style style:name="T466_4" style:family="text">
      <style:text-properties fo:font-size="11pt" style:font-size-asian="11pt" style:font-name-complex="Arial" style:font-size-complex="11pt"/>
    </style:style>
    <style:style style:name="T466_5" style:family="text">
      <style:text-properties fo:font-size="11pt" style:font-size-asian="11pt" style:font-name-complex="Arial" style:font-size-complex="11pt"/>
    </style:style>
    <style:style style:name="T466_6" style:family="text">
      <style:text-properties fo:font-size="11pt" style:font-size-asian="11pt" style:font-name-complex="Arial" style:font-size-complex="11pt"/>
    </style:style>
    <style:style style:name="T466_7" style:family="text">
      <style:text-properties fo:font-size="11pt" style:font-size-asian="11pt" style:font-name-complex="Arial" style:font-size-complex="11pt"/>
    </style:style>
    <style:style style:name="P46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68" style:family="paragraph" style:parent-style-name="Normal">
      <style:paragraph-properties fo:text-align="justify"/>
    </style:style>
    <style:style style:name="T46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9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469_1" style:family="text">
      <style:text-properties fo:font-size="11pt" style:font-size-asian="11pt" style:font-name-complex="Arial" style:font-size-complex="11pt"/>
    </style:style>
    <style:style style:name="T469_2" style:family="text">
      <style:text-properties fo:font-size="11pt" style:font-size-asian="11pt" style:font-name-complex="Arial" style:font-size-complex="11pt"/>
    </style:style>
    <style:style style:name="T469_3" style:family="text">
      <style:text-properties fo:font-size="11pt" style:font-size-asian="11pt" style:font-name-complex="Arial" style:font-size-complex="11pt"/>
    </style:style>
    <style:style style:name="T469_4" style:family="text">
      <style:text-properties fo:font-size="11pt" style:font-size-asian="11pt" style:font-name-complex="Arial" style:font-size-complex="11pt"/>
    </style:style>
    <style:style style:name="T469_5" style:family="text">
      <style:text-properties fo:font-size="11pt" style:font-size-asian="11pt" style:font-name-complex="Arial" style:font-size-complex="11pt"/>
    </style:style>
    <style:style style:name="T469_6" style:family="text">
      <style:text-properties fo:font-size="11pt" style:font-size-asian="11pt" style:font-name-complex="Arial" style:font-size-complex="11pt"/>
    </style:style>
    <style:style style:name="T469_7" style:family="text">
      <style:text-properties fo:font-size="11pt" style:font-size-asian="11pt" style:font-name-complex="Arial" style:font-size-complex="11pt"/>
    </style:style>
    <style:style style:name="T469_8" style:family="text">
      <style:text-properties fo:font-size="11pt" style:font-size-asian="11pt" style:font-name-complex="Arial" style:font-size-complex="11pt"/>
    </style:style>
    <style:style style:name="T469_9" style:family="text">
      <style:text-properties fo:font-size="11pt" style:font-size-asian="11pt" style:font-name-complex="Arial" style:font-size-complex="11pt"/>
    </style:style>
    <style:style style:name="T469_10" style:family="text">
      <style:text-properties fo:font-size="11pt" style:font-size-asian="11pt" style:font-name-complex="Arial" style:font-size-complex="11pt"/>
    </style:style>
    <style:style style:name="T469_11" style:family="text">
      <style:text-properties fo:font-size="11pt" style:font-size-asian="11pt" style:font-name-complex="Arial" style:font-size-complex="11pt"/>
    </style:style>
    <style:style style:name="T469_12" style:family="text">
      <style:text-properties fo:font-size="11pt" style:font-size-asian="11pt" style:font-name-complex="Arial" style:font-size-complex="11pt"/>
    </style:style>
    <style:style style:name="T469_13" style:family="text">
      <style:text-properties fo:font-size="11pt" style:font-size-asian="11pt" style:font-name-complex="Arial" style:font-size-complex="11pt"/>
    </style:style>
    <style:style style:name="T469_14" style:family="text">
      <style:text-properties fo:font-size="11pt" style:font-size-asian="11pt" style:font-name-complex="Arial" style:font-size-complex="11pt"/>
    </style:style>
    <style:style style:name="T469_15" style:family="text">
      <style:text-properties fo:font-size="11pt" style:font-size-asian="11pt" style:font-name-complex="Arial" style:font-size-complex="11pt"/>
    </style:style>
    <style:style style:name="T469_16" style:family="text">
      <style:text-properties fo:font-size="11pt" style:font-size-asian="11pt" style:font-name-complex="Arial" style:font-size-complex="11pt"/>
    </style:style>
    <style:style style:name="T469_17" style:family="text">
      <style:text-properties fo:font-size="11pt" style:font-size-asian="11pt" style:font-name-complex="Arial" style:font-size-complex="11pt"/>
    </style:style>
    <style:style style:name="T469_18" style:family="text">
      <style:text-properties fo:font-size="11pt" style:font-size-asian="11pt" style:font-name-complex="Arial" style:font-size-complex="11pt"/>
    </style:style>
    <style:style style:name="T469_19" style:family="text">
      <style:text-properties fo:font-size="11pt" style:font-size-asian="11pt" style:font-name-complex="Arial" style:font-size-complex="11pt"/>
    </style:style>
    <style:style style:name="P470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470_1" style:family="text">
      <style:text-properties fo:font-size="11pt" style:font-size-asian="11pt" style:font-name-complex="Arial" style:font-size-complex="11pt"/>
    </style:style>
    <style:style style:name="P471" style:family="paragraph" style:parent-style-name="Normal">
      <style:paragraph-properties fo:text-align="justify"/>
    </style:style>
    <style:style style:name="T47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72" style:family="paragraph" style:parent-style-name="List_20_Paragraph">
      <style:paragraph-properties fo:text-align="justify" fo:text-indent="-0.63cm" fo:margin-bottom="0cm" fo:margin-left="0.63cm"/>
    </style:style>
    <style:style style:name="T472_1" style:family="text">
      <style:text-properties fo:font-size="11pt" style:font-size-asian="11pt" style:font-name-complex="Arial" style:font-size-complex="11pt"/>
    </style:style>
    <style:style style:name="T472_2" style:family="text">
      <style:text-properties fo:font-size="11pt" style:font-size-asian="11pt" style:font-name-complex="Arial" style:font-size-complex="11pt"/>
    </style:style>
    <style:style style:name="T472_3" style:family="text">
      <style:text-properties fo:font-size="11pt" style:font-size-asian="11pt" style:font-name-complex="Arial" style:font-size-complex="11pt"/>
    </style:style>
    <style:style style:name="T472_4" style:family="text">
      <style:text-properties fo:font-size="11pt" style:font-size-asian="11pt" style:font-name-complex="Arial" style:font-size-complex="11pt"/>
    </style:style>
    <style:style style:name="T472_5" style:family="text">
      <style:text-properties fo:font-size="11pt" style:font-size-asian="11pt" style:font-name-complex="Arial" style:font-size-complex="11pt"/>
    </style:style>
    <style:style style:name="T472_6" style:family="text">
      <style:text-properties fo:font-size="11pt" style:font-size-asian="11pt" style:font-name-complex="Arial" style:font-size-complex="11pt"/>
    </style:style>
    <style:style style:name="T472_7" style:family="text">
      <style:text-properties fo:font-size="11pt" style:font-size-asian="11pt" style:font-name-complex="Arial" style:font-size-complex="11pt"/>
    </style:style>
    <style:style style:name="T472_8" style:family="text">
      <style:text-properties fo:font-size="11pt" style:font-size-asian="11pt" style:font-name-complex="Arial" style:font-size-complex="11pt"/>
    </style:style>
    <style:style style:name="T472_9" style:family="text">
      <style:text-properties fo:font-size="11pt" style:font-size-asian="11pt" style:font-name-complex="Arial" style:font-size-complex="11pt"/>
    </style:style>
    <style:style style:name="P47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73_1" style:family="text">
      <style:text-properties fo:font-size="11pt" style:font-size-asian="11pt" style:font-name-complex="Arial" style:font-size-complex="11pt"/>
    </style:style>
    <style:style style:name="P474" style:family="paragraph" style:parent-style-name="List_20_Paragraph">
      <style:paragraph-properties fo:text-align="justify" fo:text-indent="-0.63cm" fo:margin-bottom="0.212cm" fo:margin-left="0.63cm"/>
    </style:style>
    <style:style style:name="T474_1" style:family="text">
      <style:text-properties fo:font-size="11pt" style:font-size-asian="11pt" style:font-name-complex="Arial" style:font-size-complex="11pt"/>
    </style:style>
    <style:style style:name="T474_2" style:family="text">
      <style:text-properties fo:font-size="11pt" style:font-size-asian="11pt" style:font-name-complex="Arial" style:font-size-complex="11pt"/>
    </style:style>
    <style:style style:name="T474_3" style:family="text">
      <style:text-properties fo:font-size="11pt" style:font-size-asian="11pt" style:font-name-complex="Arial" style:font-size-complex="11pt"/>
    </style:style>
    <style:style style:name="P475" style:family="paragraph" style:parent-style-name="Normal">
      <style:paragraph-properties fo:text-align="justify" fo:margin-bottom="0.212cm"/>
    </style:style>
    <style:style style:name="T47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76" style:family="paragraph" style:parent-style-name="List_20_Paragraph">
      <style:paragraph-properties fo:text-align="justify" fo:text-indent="-0.63cm" fo:margin-bottom="0cm" fo:margin-left="0.63cm"/>
      <style:text-properties fo:font-size="11pt" style:font-size-asian="11pt" style:font-name-complex="Arial" style:font-size-complex="11pt"/>
    </style:style>
    <style:style style:name="T476_1" style:family="text">
      <style:text-properties fo:font-size="11pt" style:font-size-asian="11pt" style:font-name-complex="Arial" style:font-size-complex="11pt"/>
    </style:style>
    <style:style style:name="T476_2" style:family="text">
      <style:text-properties fo:font-size="11pt" style:font-size-asian="11pt" style:font-name-complex="Arial" style:font-size-complex="11pt"/>
    </style:style>
    <style:style style:name="T476_3" style:family="text">
      <style:text-properties fo:font-size="11pt" style:font-size-asian="11pt" style:font-name-complex="Arial" style:font-size-complex="11pt"/>
    </style:style>
    <style:style style:name="T476_4" style:family="text">
      <style:text-properties fo:font-size="11pt" style:font-size-asian="11pt" style:font-name-complex="Arial" style:font-size-complex="11pt"/>
    </style:style>
    <style:style style:name="T476_5" style:family="text">
      <style:text-properties fo:font-size="11pt" style:font-size-asian="11pt" style:font-name-complex="Arial" style:font-size-complex="11pt"/>
    </style:style>
    <style:style style:name="P477" style:family="paragraph" style:parent-style-name="List_20_Paragraph">
      <style:paragraph-properties fo:text-align="justify" fo:text-indent="-0.63cm" fo:margin-bottom="0cm" fo:margin-left="0.63cm"/>
      <style:text-properties fo:font-size="11pt" style:font-size-asian="11pt" style:font-name-complex="Arial" style:font-size-complex="11pt"/>
    </style:style>
    <style:style style:name="T477_1" style:family="text">
      <style:text-properties fo:font-size="11pt" style:font-size-asian="11pt" style:font-name-complex="Arial" style:font-size-complex="11pt"/>
    </style:style>
    <style:style style:name="T477_2" style:family="text">
      <style:text-properties fo:font-size="11pt" style:font-size-asian="11pt" style:font-name-complex="Arial" style:font-size-complex="11pt"/>
    </style:style>
    <style:style style:name="T477_3" style:family="text">
      <style:text-properties fo:font-size="11pt" style:font-size-asian="11pt" style:font-name-complex="Arial" style:font-size-complex="11pt"/>
    </style:style>
    <style:style style:name="T477_4" style:family="text">
      <style:text-properties fo:font-size="11pt" style:font-size-asian="11pt" style:font-name-complex="Arial" style:font-size-complex="11pt"/>
    </style:style>
    <style:style style:name="T477_5" style:family="text">
      <style:text-properties fo:font-size="11pt" style:font-size-asian="11pt" style:font-name-complex="Arial" style:font-size-complex="11pt"/>
    </style:style>
    <style:style style:name="T477_6" style:family="text">
      <style:text-properties fo:font-size="11pt" style:font-size-asian="11pt" style:font-name-complex="Arial" style:font-size-complex="11pt"/>
    </style:style>
    <style:style style:name="P478" style:family="paragraph" style:parent-style-name="List_20_Paragraph">
      <style:paragraph-properties fo:text-align="justify" fo:text-indent="-0.63cm" fo:margin-bottom="0cm" fo:margin-left="0.63cm"/>
      <style:text-properties fo:font-size="11pt" style:font-size-asian="11pt" style:font-name-complex="Arial" style:font-size-complex="11pt"/>
    </style:style>
    <style:style style:name="T478_1" style:family="text">
      <style:text-properties fo:font-size="11pt" style:font-size-asian="11pt" style:font-name-complex="Arial" style:font-size-complex="11pt"/>
    </style:style>
    <style:style style:name="P479" style:family="paragraph" style:parent-style-name="List_20_Paragraph">
      <style:text-properties fo:font-size="11pt" style:font-size-asian="11pt" style:font-name-complex="Arial" style:font-size-complex="11pt"/>
    </style:style>
    <style:style style:name="T479_1" style:family="text">
      <style:text-properties fo:font-size="11pt" style:font-size-asian="11pt" style:font-name-complex="Arial" style:font-size-complex="11pt"/>
    </style:style>
    <style:style style:name="P480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480_1" style:family="text">
      <style:text-properties fo:font-size="11pt" style:font-size-asian="11pt" style:font-name-complex="Arial" style:font-size-complex="11pt"/>
    </style:style>
    <style:style style:name="P481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P482" style:family="paragraph" style:parent-style-name="Normal">
      <style:paragraph-properties fo:text-align="justify" fo:margin-bottom="0.212cm"/>
    </style:style>
    <style:style style:name="T4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83" style:family="paragraph" style:parent-style-name="List_20_Paragraph">
      <style:paragraph-properties fo:text-align="justify" fo:text-indent="-0.63cm" fo:margin-bottom="0cm" fo:margin-left="0.63cm"/>
      <style:text-properties fo:font-size="11pt" style:font-size-asian="11pt" style:font-name-complex="Arial" style:font-size-complex="11pt"/>
    </style:style>
    <style:style style:name="T483_1" style:family="text">
      <style:text-properties fo:font-size="11pt" style:font-size-asian="11pt" style:font-name-complex="Arial" style:font-size-complex="11pt"/>
    </style:style>
    <style:style style:name="T483_2" style:family="text">
      <style:text-properties fo:font-size="11pt" style:font-size-asian="11pt" style:font-name-complex="Arial" style:font-size-complex="11pt"/>
    </style:style>
    <style:style style:name="P484" style:family="paragraph" style:parent-style-name="List_20_Paragraph">
      <style:paragraph-properties fo:text-align="justify" fo:text-indent="-0.63cm" fo:margin-bottom="0cm" fo:margin-left="0.63cm"/>
      <style:text-properties fo:font-size="11pt" style:font-size-asian="11pt" style:font-name-complex="Arial" style:font-size-complex="11pt"/>
    </style:style>
    <style:style style:name="T484_1" style:family="text">
      <style:text-properties fo:font-size="11pt" style:font-size-asian="11pt" style:font-name-complex="Arial" style:font-size-complex="11pt"/>
    </style:style>
    <style:style style:name="T484_2" style:family="text">
      <style:text-properties fo:font-size="11pt" style:font-size-asian="11pt" style:font-name-complex="Arial" style:font-size-complex="11pt"/>
    </style:style>
    <style:style style:name="T484_3" style:family="text">
      <style:text-properties fo:font-size="11pt" style:font-size-asian="11pt" style:font-name-complex="Arial" style:font-size-complex="11pt"/>
    </style:style>
    <style:style style:name="T484_4" style:family="text">
      <style:text-properties fo:font-size="11pt" style:font-size-asian="11pt" style:font-name-complex="Arial" style:font-size-complex="11pt"/>
    </style:style>
    <style:style style:name="P485" style:family="paragraph" style:parent-style-name="List_20_Paragraph">
      <style:paragraph-properties fo:text-align="justify" fo:text-indent="-0.63cm" fo:margin-bottom="0cm" fo:margin-left="0.63cm"/>
      <style:text-properties fo:font-size="11pt" style:font-size-asian="11pt" style:font-name-complex="Arial" style:font-size-complex="11pt"/>
    </style:style>
    <style:style style:name="T485_1" style:family="text">
      <style:text-properties fo:font-size="11pt" style:font-size-asian="11pt" style:font-name-complex="Arial" style:font-size-complex="11pt"/>
    </style:style>
    <style:style style:name="T485_2" style:family="text">
      <style:text-properties fo:font-size="11pt" style:font-size-asian="11pt" style:font-name-complex="Arial" style:font-size-complex="11pt"/>
    </style:style>
    <style:style style:name="T485_3" style:family="text">
      <style:text-properties fo:font-size="11pt" style:font-size-asian="11pt" style:font-name-complex="Arial" style:font-size-complex="11pt"/>
    </style:style>
    <style:style style:name="T485_4" style:family="text">
      <style:text-properties fo:font-size="11pt" style:font-size-asian="11pt" style:font-name-complex="Arial" style:font-size-complex="11pt"/>
    </style:style>
    <style:style style:name="T485_5" style:family="text">
      <style:text-properties fo:font-size="11pt" style:font-size-asian="11pt" style:font-name-complex="Arial" style:font-size-complex="11pt"/>
    </style:style>
    <style:style style:name="T485_6" style:family="text">
      <style:text-properties fo:font-size="11pt" style:font-size-asian="11pt" style:font-name-complex="Arial" style:font-size-complex="11pt"/>
    </style:style>
    <style:style style:name="T485_7" style:family="text">
      <style:text-properties fo:font-size="11pt" style:font-size-asian="11pt" style:font-name-complex="Arial" style:font-size-complex="11pt"/>
    </style:style>
    <style:style style:name="T485_8" style:family="text">
      <style:text-properties fo:font-size="11pt" style:font-size-asian="11pt" style:font-name-complex="Arial" style:font-size-complex="11pt"/>
    </style:style>
    <style:style style:name="T485_9" style:family="text">
      <style:text-properties fo:font-size="11pt" style:font-size-asian="11pt" style:font-name-complex="Arial" style:font-size-complex="11pt"/>
    </style:style>
    <style:style style:name="T485_10" style:family="text">
      <style:text-properties fo:font-size="11pt" style:font-size-asian="11pt" style:font-name-complex="Arial" style:font-size-complex="11pt"/>
    </style:style>
    <style:style style:name="P486" style:family="paragraph" style:parent-style-name="List_20_Paragraph">
      <style:paragraph-properties fo:text-align="justify" fo:text-indent="-0.63cm" fo:margin-bottom="0.212cm" fo:margin-left="0.63cm"/>
      <style:text-properties fo:font-size="11pt" style:font-size-asian="11pt" style:font-name-complex="Arial" style:font-size-complex="11pt"/>
    </style:style>
    <style:style style:name="T486_1" style:family="text">
      <style:text-properties fo:font-size="11pt" style:font-size-asian="11pt" style:font-name-complex="Arial" style:font-size-complex="11pt"/>
    </style:style>
    <style:style style:name="T486_2" style:family="text">
      <style:text-properties fo:font-size="11pt" style:font-size-asian="11pt" style:font-name-complex="Arial" style:font-size-complex="11pt"/>
    </style:style>
    <style:style style:name="T486_3" style:family="text">
      <style:text-properties fo:font-size="11pt" style:font-size-asian="11pt" style:font-name-complex="Arial" style:font-size-complex="11pt"/>
    </style:style>
    <style:style style:name="P487" style:family="paragraph" style:parent-style-name="Normal">
      <style:paragraph-properties fo:margin-bottom="0.212cm"/>
    </style:style>
    <style:style style:name="T487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487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487_3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488" style:family="paragraph" style:parent-style-name="Normal">
      <style:paragraph-properties fo:text-align="justify" fo:margin-bottom="0.212cm"/>
    </style:style>
    <style:style style:name="T488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488_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488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488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488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488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488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489" style:family="paragraph" style:parent-style-name="Normal">
      <style:paragraph-properties fo:margin-bottom="0.212cm"/>
    </style:style>
    <style:style style:name="T489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489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490" style:family="paragraph" style:parent-style-name="Normal">
      <style:paragraph-properties fo:text-align="justify" fo:margin-bottom="0.212cm"/>
    </style:style>
    <style:style style:name="T490_1" style:family="text">
      <style:text-properties fo:font-size="11pt" style:font-size-asian="11pt" style:font-name-complex="Arial" style:font-size-complex="11pt" style:font-weight-complex="bold"/>
    </style:style>
    <style:style style:name="T490_2" style:family="text">
      <style:text-properties fo:font-size="11pt" style:font-size-asian="11pt" style:font-name-complex="Arial" style:font-size-complex="11pt" style:font-weight-complex="bold"/>
    </style:style>
    <style:style style:name="T490_3" style:family="text">
      <style:text-properties fo:font-size="11pt" style:font-size-asian="11pt" style:font-name-complex="Arial" style:font-size-complex="11pt" style:font-weight-complex="bold"/>
    </style:style>
    <style:style style:name="P491" style:family="paragraph" style:parent-style-name="Normal">
      <style:paragraph-properties fo:text-align="justify" fo:margin-bottom="0.212cm"/>
    </style:style>
    <style:style style:name="T491_1" style:family="text">
      <style:text-properties fo:font-size="11pt" style:font-size-asian="11pt" style:font-name-complex="Arial" style:font-size-complex="11pt" style:font-weight-complex="bold"/>
    </style:style>
    <style:style style:name="T491_2" style:family="text">
      <style:text-properties fo:font-size="11pt" style:font-size-asian="11pt" style:font-name-complex="Arial" style:font-size-complex="11pt" style:font-weight-complex="bold"/>
    </style:style>
    <style:style style:name="T491_3" style:family="text">
      <style:text-properties fo:font-size="11pt" style:font-size-asian="11pt" style:font-name-complex="Arial" style:font-size-complex="11pt" style:font-weight-complex="bold"/>
    </style:style>
    <style:style style:name="T491_4" style:family="text">
      <style:text-properties fo:font-size="11pt" style:font-size-asian="11pt" style:font-name-complex="Arial" style:font-size-complex="11pt" style:font-weight-complex="bold"/>
    </style:style>
    <style:style style:name="P492" style:family="paragraph" style:parent-style-name="Normal">
      <style:paragraph-properties fo:text-align="justify" fo:margin-bottom="0.212cm"/>
    </style:style>
    <style:style style:name="T492_1" style:family="text">
      <style:text-properties fo:font-size="11pt" style:font-size-asian="11pt" style:font-name-complex="Arial" style:font-size-complex="11pt"/>
    </style:style>
    <style:style style:name="T492_2" style:family="text"/>
    <style:style style:name="P493" style:family="paragraph" style:parent-style-name="Normal">
      <style:paragraph-properties fo:text-align="justify" fo:margin-bottom="0.212cm"/>
    </style:style>
    <style:style style:name="T493_1" style:family="text">
      <style:text-properties fo:font-size="11pt" style:font-size-asian="11pt" style:font-name-complex="Arial" style:font-size-complex="11pt" style:font-weight-complex="bold"/>
    </style:style>
    <style:style style:name="T493_2" style:family="text">
      <style:text-properties fo:font-size="11pt" style:font-size-asian="11pt" style:font-name-complex="Arial" style:font-size-complex="11pt" style:font-weight-complex="bold"/>
    </style:style>
    <style:style style:name="T493_3" style:family="text">
      <style:text-properties fo:font-size="11pt" style:font-size-asian="11pt" style:font-name-complex="Arial" style:font-size-complex="11pt" style:font-weight-complex="bold"/>
    </style:style>
    <style:style style:name="T493_4" style:family="text">
      <style:text-properties fo:font-size="11pt" style:font-size-asian="11pt" style:font-name-complex="Arial" style:font-size-complex="11pt" style:font-weight-complex="bold"/>
    </style:style>
    <style:style style:name="P494" style:family="paragraph" style:parent-style-name="Normal">
      <style:text-properties fo:font-size="11pt" style:font-size-asian="11pt" style:font-name-complex="Arial" style:font-size-complex="11pt"/>
    </style:style>
    <style:style style:name="P49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9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6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7" style:family="paragraph" style:parent-style-name="Normal"/>
    <style:style style:name="T4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7_2" style:family="text">
      <style:text-properties fo:font-size="11pt" style:font-size-asian="11pt" style:font-name-complex="Arial" style:font-size-complex="11pt"/>
    </style:style>
    <style:style style:name="P498" style:family="paragraph" style:parent-style-name="Normal">
      <style:text-properties fo:font-size="11pt" style:font-size-asian="11pt" style:font-name-complex="Arial" style:font-size-complex="11pt"/>
    </style:style>
    <style:style style:name="P499" style:family="paragraph" style:parent-style-name="Normal">
      <style:paragraph-properties fo:text-align="justify" fo:margin-top="0.071cm" fo:margin-bottom="0.212cm"/>
    </style:style>
    <style:style style:name="T499_1" style:family="text">
      <style:text-properties fo:font-size="11pt" style:font-size-asian="11pt" style:font-name-complex="Arial" style:font-size-complex="11pt"/>
    </style:style>
    <style:style style:name="T49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9_3" style:family="text">
      <style:text-properties fo:font-size="11pt" style:font-size-asian="11pt" style:font-name-complex="Arial" style:font-size-complex="11pt" fo:font-weight="bold" style:font-weight-asian="bold"/>
    </style:style>
    <style:style style:name="T499_4" style:family="text">
      <style:text-properties fo:font-size="11pt" style:font-size-asian="11pt" style:font-name-complex="Arial" style:font-size-complex="11pt"/>
    </style:style>
    <style:style style:name="T499_5" style:family="text">
      <style:text-properties fo:font-size="11pt" style:font-size-asian="11pt" style:font-name-complex="Arial" style:font-size-complex="11pt"/>
    </style:style>
    <style:style style:name="T499_6" style:family="text">
      <style:text-properties fo:font-size="11pt" style:font-size-asian="11pt" style:font-name-complex="Arial" style:font-size-complex="11pt"/>
    </style:style>
    <style:style style:name="P500" style:family="paragraph" style:parent-style-name="Normal">
      <style:paragraph-properties fo:text-align="justify" fo:margin-top="0.071cm" fo:margin-bottom="0.212cm"/>
    </style:style>
    <style:style style:name="T500_1" style:family="text">
      <style:text-properties fo:font-size="11pt" style:font-size-asian="11pt" style:font-name-complex="Arial" style:font-size-complex="11pt"/>
    </style:style>
    <style:style style:name="T500_2" style:family="text">
      <style:text-properties fo:font-size="11pt" style:font-size-asian="11pt" style:font-name-complex="Arial" style:font-size-complex="11pt"/>
    </style:style>
    <style:style style:name="T500_3" style:family="text">
      <style:text-properties fo:font-size="11pt" style:font-size-asian="11pt" style:font-name-complex="Arial" style:font-size-complex="11pt"/>
    </style:style>
    <style:style style:name="P501" style:family="paragraph" style:parent-style-name="Normal">
      <style:paragraph-properties fo:text-align="justify" fo:margin-top="0.071cm" fo:margin-bottom="0.212cm"/>
    </style:style>
    <style:style style:name="T501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01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502" style:family="paragraph" style:parent-style-name="Normal">
      <style:paragraph-properties fo:text-align="justify" fo:margin-top="0.071cm" fo:margin-bottom="0.212cm"/>
    </style:style>
    <style:style style:name="T502_1" style:family="text">
      <style:text-properties fo:font-size="11pt" style:font-size-asian="11pt" style:font-name-complex="Arial" style:font-size-complex="11pt"/>
    </style:style>
    <style:style style:name="T502_2" style:family="text">
      <style:text-properties fo:font-size="11pt" style:font-size-asian="11pt" style:font-name-complex="Arial" style:font-size-complex="11pt"/>
    </style:style>
    <style:style style:name="T502_3" style:family="text">
      <style:text-properties fo:font-size="11pt" style:font-size-asian="11pt" style:font-name-complex="Arial" style:font-size-complex="11pt"/>
    </style:style>
    <style:style style:name="T502_4" style:family="text">
      <style:text-properties fo:font-size="11pt" style:font-size-asian="11pt" style:font-name-complex="Arial" style:font-size-complex="11pt"/>
    </style:style>
    <style:style style:name="P503" style:family="paragraph" style:parent-style-name="Normal">
      <style:paragraph-properties fo:text-align="justify" fo:margin-bottom="0.212cm"/>
    </style:style>
    <style:style style:name="T503_1" style:family="text">
      <style:text-properties fo:font-size="11pt" style:font-size-asian="11pt" style:font-name-complex="Arial" style:font-size-complex="11pt"/>
    </style:style>
    <style:style style:name="T503_2" style:family="text">
      <style:text-properties fo:font-size="11pt" style:font-size-asian="11pt" style:font-name-complex="Arial" style:font-size-complex="11pt"/>
    </style:style>
    <style:style style:name="T503_3" style:family="text">
      <style:text-properties fo:font-size="11pt" style:font-size-asian="11pt" style:font-name-complex="Arial" style:font-size-complex="11pt"/>
    </style:style>
    <style:style style:name="P504" style:family="paragraph" style:parent-style-name="Normal">
      <style:paragraph-properties fo:text-align="justify" fo:margin-bottom="0.212cm"/>
    </style:style>
    <style:style style:name="T504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505" style:family="paragraph" style:parent-style-name="Normal">
      <style:paragraph-properties fo:text-align="justify" fo:margin-bottom="0.212cm"/>
    </style:style>
    <style:style style:name="T505_1" style:family="text">
      <style:text-properties fo:font-size="11pt" style:font-name-asian="Arial" style:font-size-asian="11pt" style:font-name-complex="Arial" style:font-size-complex="11pt"/>
    </style:style>
    <style:style style:name="P506" style:family="paragraph" style:parent-style-name="Normal">
      <style:paragraph-properties fo:text-align="justify" fo:margin-bottom="0.212cm"/>
    </style:style>
    <style:style style:name="T506_1" style:family="text">
      <style:text-properties fo:font-size="11pt" style:font-name-asian="Arial" style:font-size-asian="11pt" style:font-name-complex="Arial" style:font-size-complex="11pt"/>
    </style:style>
    <style:style style:name="T506_2" style:family="text">
      <style:text-properties fo:font-size="11pt" style:font-name-asian="Arial" style:font-size-asian="11pt" style:font-name-complex="Arial" style:font-size-complex="11pt"/>
    </style:style>
    <style:style style:name="T506_3" style:family="text">
      <style:text-properties fo:font-size="11pt" style:font-name-asian="Arial" style:font-size-asian="11pt" style:font-name-complex="Arial" style:font-size-complex="11pt"/>
    </style:style>
    <style:style style:name="T506_4" style:family="text">
      <style:text-properties fo:font-size="11pt" style:font-name-asian="Arial" style:font-size-asian="11pt" style:font-name-complex="Arial" style:font-size-complex="11pt"/>
    </style:style>
    <style:style style:name="P507" style:family="paragraph" style:parent-style-name="Normal">
      <style:paragraph-properties fo:text-align="justify" fo:margin-bottom="0.212cm"/>
    </style:style>
    <style:style style:name="T507_1" style:family="text">
      <style:text-properties fo:font-size="11pt" style:font-size-asian="11pt" style:font-name-complex="Arial" style:font-size-complex="11pt"/>
    </style:style>
    <style:style style:name="P508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P509" style:family="paragraph" style:parent-style-name="Normal">
      <style:paragraph-properties fo:text-align="justify"/>
    </style:style>
    <style:style style:name="T509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510" style:family="paragraph" style:parent-style-name="Normal">
      <style:paragraph-properties fo:text-align="justify" fo:margin-top="0.212cm"/>
    </style:style>
    <style:style style:name="T510_1" style:family="text">
      <style:text-properties fo:font-size="11pt" style:font-size-asian="11pt" style:font-name-complex="Arial" style:font-size-complex="11pt"/>
    </style:style>
    <style:style style:name="T510_2" style:family="text">
      <style:text-properties fo:font-size="11pt" style:font-size-asian="11pt" style:font-name-complex="Arial" style:font-size-complex="11pt"/>
    </style:style>
    <style:style style:name="T510_3" style:family="text">
      <style:text-properties fo:font-size="11pt" style:font-size-asian="11pt" style:font-name-complex="Arial" style:font-size-complex="11pt"/>
    </style:style>
    <style:style style:name="T510_4" style:family="text">
      <style:text-properties fo:font-size="11pt" style:font-size-asian="11pt" style:font-name-complex="Arial" style:font-size-complex="11pt"/>
    </style:style>
    <style:style style:name="T510_5" style:family="text">
      <style:text-properties fo:font-size="11pt" style:font-size-asian="11pt" style:font-name-complex="Arial" style:font-size-complex="11pt"/>
    </style:style>
    <style:style style:name="T510_6" style:family="text">
      <style:text-properties fo:font-size="11pt" style:font-size-asian="11pt" style:font-name-complex="Arial" style:font-size-complex="11pt"/>
    </style:style>
    <style:style style:name="T510_7" style:family="text">
      <style:text-properties fo:font-size="11pt" style:font-size-asian="11pt" style:font-name-complex="Arial" style:font-size-complex="11pt"/>
    </style:style>
    <style:style style:name="T510_8" style:family="text">
      <style:text-properties fo:font-size="11pt" style:font-size-asian="11pt" style:font-name-complex="Arial" style:font-size-complex="11pt"/>
    </style:style>
    <style:style style:name="T510_9" style:family="text">
      <style:text-properties fo:font-size="11pt" style:font-size-asian="11pt" style:font-name-complex="Arial" style:font-size-complex="11pt"/>
    </style:style>
    <style:style style:name="T510_10" style:family="text">
      <style:text-properties fo:font-size="11pt" style:font-size-asian="11pt" style:font-name-complex="Arial" style:font-size-complex="11pt"/>
    </style:style>
    <style:style style:name="P511" style:family="paragraph" style:parent-style-name="Normal">
      <style:paragraph-properties fo:text-align="justify" fo:margin-top="0.212cm"/>
    </style:style>
    <style:style style:name="T511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11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11_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11_4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P512" style:family="paragraph" style:parent-style-name="Normal">
      <style:paragraph-properties fo:text-align="justify" fo:margin-top="0.212cm"/>
    </style:style>
    <style:style style:name="T512_1" style:family="text">
      <style:text-properties fo:font-size="11pt" style:font-size-asian="11pt" style:font-name-complex="Arial" style:font-size-complex="11pt"/>
    </style:style>
    <style:style style:name="T512_2" style:family="text">
      <style:text-properties fo:font-size="11pt" style:font-size-asian="11pt" style:font-name-complex="Arial" style:font-size-complex="11pt"/>
    </style:style>
    <style:style style:name="T512_3" style:family="text">
      <style:text-properties fo:font-size="11pt" style:font-size-asian="11pt" style:font-name-complex="Arial" style:font-size-complex="11pt"/>
    </style:style>
    <style:style style:name="T512_4" style:family="text">
      <style:text-properties fo:font-size="11pt" style:font-size-asian="11pt" style:font-name-complex="Arial" style:font-size-complex="11pt"/>
    </style:style>
    <style:style style:name="T512_5" style:family="text">
      <style:text-properties fo:font-size="11pt" style:font-size-asian="11pt" style:font-name-complex="Arial" style:font-size-complex="11pt"/>
    </style:style>
    <style:style style:name="T512_6" style:family="text">
      <style:text-properties fo:font-size="11pt" style:font-size-asian="11pt" style:font-name-complex="Arial" style:font-size-complex="11pt"/>
    </style:style>
    <style:style style:name="T512_7" style:family="text">
      <style:text-properties fo:font-size="11pt" style:font-size-asian="11pt" style:font-name-complex="Arial" style:font-size-complex="11pt"/>
    </style:style>
    <style:style style:name="T512_8" style:family="text">
      <style:text-properties fo:font-size="11pt" style:font-size-asian="11pt" style:font-name-complex="Arial" style:font-size-complex="11pt"/>
    </style:style>
    <style:style style:name="T512_9" style:family="text">
      <style:text-properties fo:font-size="11pt" style:font-size-asian="11pt" style:font-name-complex="Arial" style:font-size-complex="11pt"/>
    </style:style>
    <style:style style:name="T512_10" style:family="text">
      <style:text-properties fo:font-size="11pt" style:font-size-asian="11pt" style:font-name-complex="Arial" style:font-size-complex="11pt"/>
    </style:style>
    <style:style style:name="T512_11" style:family="text">
      <style:text-properties fo:font-size="11pt" style:font-size-asian="11pt" style:font-name-complex="Arial" style:font-size-complex="11pt"/>
    </style:style>
    <style:style style:name="T512_12" style:family="text">
      <style:text-properties fo:font-size="11pt" style:font-size-asian="11pt" style:font-name-complex="Arial" style:font-size-complex="11pt"/>
    </style:style>
    <style:style style:name="T512_13" style:family="text">
      <style:text-properties fo:font-size="11pt" style:font-size-asian="11pt" style:font-name-complex="Arial" style:font-size-complex="11pt"/>
    </style:style>
    <style:style style:name="T512_14" style:family="text">
      <style:text-properties fo:font-size="11pt" style:font-size-asian="11pt" style:font-name-complex="Arial" style:font-size-complex="11pt"/>
    </style:style>
    <style:style style:name="T512_15" style:family="text">
      <style:text-properties fo:font-size="11pt" style:font-size-asian="11pt" style:font-name-complex="Arial" style:font-size-complex="11pt"/>
    </style:style>
    <style:style style:name="T512_16" style:family="text">
      <style:text-properties fo:font-size="11pt" style:font-size-asian="11pt" style:font-name-complex="Arial" style:font-size-complex="11pt"/>
    </style:style>
    <style:style style:name="T512_17" style:family="text">
      <style:text-properties fo:font-size="11pt" style:font-size-asian="11pt" style:font-name-complex="Arial" style:font-size-complex="11pt"/>
    </style:style>
    <style:style style:name="T512_18" style:family="text">
      <style:text-properties fo:font-size="11pt" style:font-size-asian="11pt" style:font-name-complex="Arial" style:font-size-complex="11pt"/>
    </style:style>
    <style:style style:name="T512_19" style:family="text">
      <style:text-properties fo:font-size="11pt" style:font-size-asian="11pt" style:font-name-complex="Arial" style:font-size-complex="11pt"/>
    </style:style>
    <style:style style:name="T512_20" style:family="text">
      <style:text-properties fo:font-size="11pt" style:font-size-asian="11pt" style:font-name-complex="Arial" style:font-size-complex="11pt"/>
    </style:style>
    <style:style style:name="T512_21" style:family="text">
      <style:text-properties fo:font-size="11pt" style:font-size-asian="11pt" style:font-name-complex="Arial" style:font-size-complex="11pt"/>
    </style:style>
    <style:style style:name="P513" style:family="paragraph" style:parent-style-name="Normal">
      <style:paragraph-properties fo:text-align="justify" fo:margin-top="0.212cm"/>
    </style:style>
    <style:style style:name="T513_1" style:family="text">
      <style:text-properties fo:font-size="11pt" style:font-size-asian="11pt" style:font-name-complex="Arial" style:font-size-complex="11pt"/>
    </style:style>
    <style:style style:name="T513_2" style:family="text">
      <style:text-properties fo:font-size="11pt" style:font-size-asian="11pt" style:font-name-complex="Arial" style:font-size-complex="11pt"/>
    </style:style>
    <style:style style:name="P514" style:family="paragraph" style:parent-style-name="Normal">
      <style:paragraph-properties fo:text-align="justify" fo:margin-top="0.212cm"/>
    </style:style>
    <style:style style:name="T514_1" style:family="text">
      <style:text-properties fo:font-size="11pt" style:font-size-asian="11pt" style:font-name-complex="Arial" style:font-size-complex="11pt"/>
    </style:style>
    <style:style style:name="T514_2" style:family="text">
      <style:text-properties fo:font-size="11pt" style:font-size-asian="11pt" style:font-name-complex="Arial" style:font-size-complex="11pt"/>
    </style:style>
    <style:style style:name="T514_3" style:family="text">
      <style:text-properties fo:font-size="11pt" style:font-size-asian="11pt" style:font-name-complex="Arial" style:font-size-complex="11pt"/>
    </style:style>
    <style:style style:name="T514_4" style:family="text">
      <style:text-properties fo:font-size="11pt" style:font-size-asian="11pt" style:font-name-complex="Arial" style:font-size-complex="11pt"/>
    </style:style>
    <style:style style:name="T514_5" style:family="text">
      <style:text-properties fo:font-size="11pt" style:font-size-asian="11pt" style:font-name-complex="Arial" style:font-size-complex="11pt"/>
    </style:style>
    <style:style style:name="T514_6" style:family="text">
      <style:text-properties fo:font-size="11pt" style:font-size-asian="11pt" style:font-name-complex="Arial" style:font-size-complex="11pt"/>
    </style:style>
    <style:style style:name="T514_7" style:family="text">
      <style:text-properties fo:font-size="11pt" style:font-size-asian="11pt" style:font-name-complex="Arial" style:font-size-complex="11pt"/>
    </style:style>
    <style:style style:name="T514_8" style:family="text">
      <style:text-properties fo:font-size="11pt" style:font-size-asian="11pt" style:font-name-complex="Arial" style:font-size-complex="11pt"/>
    </style:style>
    <style:style style:name="T514_9" style:family="text">
      <style:text-properties fo:font-size="11pt" style:font-size-asian="11pt" style:font-name-complex="Arial" style:font-size-complex="11pt"/>
    </style:style>
    <style:style style:name="T514_10" style:family="text">
      <style:text-properties fo:font-size="11pt" style:font-size-asian="11pt" style:font-name-complex="Arial" style:font-size-complex="11pt"/>
    </style:style>
    <style:style style:name="T514_11" style:family="text">
      <style:text-properties fo:font-size="11pt" style:font-size-asian="11pt" style:font-name-complex="Arial" style:font-size-complex="11pt"/>
    </style:style>
    <style:style style:name="P51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1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16_1" style:family="text">
      <style:text-properties fo:font-size="11pt" style:font-size-asian="11pt" style:font-name-complex="Arial" style:font-size-complex="11pt" fo:font-weight="bold" style:font-weight-asian="bold"/>
    </style:style>
    <style:style style:name="T516_2" style:family="text">
      <style:text-properties fo:font-size="11pt" style:font-size-asian="11pt" style:font-name-complex="Arial" style:font-size-complex="11pt" fo:font-weight="bold" style:font-weight-asian="bold"/>
    </style:style>
    <style:style style:name="P51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18" style:family="paragraph" style:parent-style-name="Normal"/>
    <style:style style:name="T5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19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20" style:family="paragraph" style:parent-style-name="Normal">
      <style:paragraph-properties fo:text-align="justify" fo:margin-bottom="0.212cm"/>
    </style:style>
    <style:style style:name="T520_1" style:family="text">
      <style:text-properties fo:font-size="11pt" style:font-size-asian="11pt" style:font-name-complex="Arial" style:font-size-complex="11pt"/>
    </style:style>
    <style:style style:name="T520_2" style:family="text">
      <style:text-properties fo:font-size="11pt" style:font-size-asian="11pt" style:font-name-complex="Arial" style:font-size-complex="11pt"/>
    </style:style>
    <style:style style:name="T520_3" style:family="text">
      <style:text-properties fo:font-size="11pt" style:font-size-asian="11pt" style:font-name-complex="Arial" style:font-size-complex="11pt"/>
    </style:style>
    <style:style style:name="T520_4" style:family="text">
      <style:text-properties fo:font-size="11pt" style:font-size-asian="11pt" style:font-name-complex="Arial" style:font-size-complex="11pt"/>
    </style:style>
    <style:style style:name="T520_5" style:family="text">
      <style:text-properties fo:font-size="11pt" style:font-size-asian="11pt" style:font-name-complex="Arial" style:font-size-complex="11pt"/>
    </style:style>
    <style:style style:name="T520_6" style:family="text">
      <style:text-properties fo:font-size="11pt" style:font-size-asian="11pt" style:font-name-complex="Arial" style:font-size-complex="11pt"/>
    </style:style>
    <style:style style:name="T520_7" style:family="text">
      <style:text-properties fo:font-size="11pt" style:font-size-asian="11pt" style:font-name-complex="Arial" style:font-size-complex="11pt"/>
    </style:style>
    <style:style style:name="T520_8" style:family="text">
      <style:text-properties fo:font-size="11pt" style:font-size-asian="11pt" style:font-name-complex="Arial" style:font-size-complex="11pt"/>
    </style:style>
    <style:style style:name="T520_9" style:family="text">
      <style:text-properties fo:font-size="11pt" style:font-size-asian="11pt" style:font-name-complex="Arial" style:font-size-complex="11pt"/>
    </style:style>
    <style:style style:name="T520_10" style:family="text">
      <style:text-properties fo:font-size="11pt" style:font-size-asian="11pt" style:font-name-complex="Arial" style:font-size-complex="11pt"/>
    </style:style>
    <style:style style:name="T520_11" style:family="text">
      <style:text-properties fo:font-size="11pt" style:font-size-asian="11pt" style:font-name-complex="Arial" style:font-size-complex="11pt"/>
    </style:style>
    <style:style style:name="T520_12" style:family="text">
      <style:text-properties fo:font-size="11pt" style:font-size-asian="11pt" style:font-name-complex="Arial" style:font-size-complex="11pt"/>
    </style:style>
    <style:style style:name="T520_13" style:family="text">
      <style:text-properties fo:font-size="11pt" style:font-size-asian="11pt" style:font-name-complex="Arial" style:font-size-complex="11pt"/>
    </style:style>
    <style:style style:name="T520_14" style:family="text">
      <style:text-properties fo:font-size="11pt" style:font-size-asian="11pt" style:font-name-complex="Arial" style:font-size-complex="11pt"/>
    </style:style>
    <style:style style:name="T520_15" style:family="text">
      <style:text-properties fo:font-size="11pt" style:font-size-asian="11pt" style:font-name-complex="Arial" style:font-size-complex="11pt"/>
    </style:style>
    <style:style style:name="P521" style:family="paragraph" style:parent-style-name="Normal">
      <style:paragraph-properties fo:text-align="justify" fo:margin-bottom="0.212cm"/>
    </style:style>
    <style:style style:name="T521_1" style:family="text">
      <style:text-properties fo:font-size="11pt" style:font-size-asian="11pt" style:font-name-complex="Arial" style:font-size-complex="11pt"/>
    </style:style>
    <style:style style:name="T521_2" style:family="text">
      <style:text-properties fo:font-size="11pt" style:font-size-asian="11pt" style:font-name-complex="Arial" style:font-size-complex="11pt"/>
    </style:style>
    <style:style style:name="T521_3" style:family="text">
      <style:text-properties fo:font-size="11pt" style:font-size-asian="11pt" style:font-name-complex="Arial" style:font-size-complex="11pt"/>
    </style:style>
    <style:style style:name="T521_4" style:family="text">
      <style:text-properties fo:font-size="11pt" style:font-size-asian="11pt" style:font-name-complex="Arial" style:font-size-complex="11pt"/>
    </style:style>
    <style:style style:name="T521_5" style:family="text">
      <style:text-properties fo:font-size="11pt" style:font-size-asian="11pt" style:font-name-complex="Arial" style:font-size-complex="11pt"/>
    </style:style>
    <style:style style:name="T521_6" style:family="text">
      <style:text-properties fo:font-size="11pt" style:font-size-asian="11pt" style:font-name-complex="Arial" style:font-size-complex="11pt"/>
    </style:style>
    <style:style style:name="T521_7" style:family="text">
      <style:text-properties fo:font-size="11pt" style:font-size-asian="11pt" style:font-name-complex="Arial" style:font-size-complex="11pt"/>
    </style:style>
    <style:style style:name="T521_8" style:family="text">
      <style:text-properties fo:font-size="11pt" style:font-size-asian="11pt" style:font-name-complex="Arial" style:font-size-complex="11pt"/>
    </style:style>
    <style:style style:name="T521_9" style:family="text">
      <style:text-properties fo:font-size="11pt" style:font-size-asian="11pt" style:font-name-complex="Arial" style:font-size-complex="11pt"/>
    </style:style>
    <style:style style:name="T521_10" style:family="text">
      <style:text-properties fo:font-size="11pt" style:font-size-asian="11pt" style:font-name-complex="Arial" style:font-size-complex="11pt"/>
    </style:style>
    <style:style style:name="T521_11" style:family="text">
      <style:text-properties fo:font-size="11pt" style:font-size-asian="11pt" style:font-name-complex="Arial" style:font-size-complex="11pt"/>
    </style:style>
    <style:style style:name="T521_12" style:family="text">
      <style:text-properties fo:font-size="11pt" style:font-size-asian="11pt" style:font-name-complex="Arial" style:font-size-complex="11pt"/>
    </style:style>
    <style:style style:name="T521_13" style:family="text">
      <style:text-properties fo:font-size="11pt" style:font-size-asian="11pt" style:font-name-complex="Arial" style:font-size-complex="11pt"/>
    </style:style>
    <style:style style:name="T521_14" style:family="text">
      <style:text-properties fo:font-size="11pt" style:font-size-asian="11pt" style:font-name-complex="Arial" style:font-size-complex="11pt"/>
    </style:style>
    <style:style style:name="T521_15" style:family="text">
      <style:text-properties fo:font-size="11pt" style:font-size-asian="11pt" style:font-name-complex="Arial" style:font-size-complex="11pt"/>
    </style:style>
    <style:style style:name="T521_16" style:family="text">
      <style:text-properties fo:font-size="11pt" style:font-size-asian="11pt" style:font-name-complex="Arial" style:font-size-complex="11pt"/>
    </style:style>
    <style:style style:name="T521_17" style:family="text">
      <style:text-properties fo:font-size="11pt" style:font-size-asian="11pt" style:font-name-complex="Arial" style:font-size-complex="11pt"/>
    </style:style>
    <style:style style:name="T521_18" style:family="text">
      <style:text-properties fo:font-size="11pt" style:font-size-asian="11pt" style:font-name-complex="Arial" style:font-size-complex="11pt"/>
    </style:style>
    <style:style style:name="T521_19" style:family="text">
      <style:text-properties fo:font-size="11pt" style:font-size-asian="11pt" style:font-name-complex="Arial" style:font-size-complex="11pt"/>
    </style:style>
    <style:style style:name="T521_20" style:family="text">
      <style:text-properties fo:font-size="11pt" style:font-size-asian="11pt" style:font-name-complex="Arial" style:font-size-complex="11pt"/>
    </style:style>
    <style:style style:name="T521_21" style:family="text">
      <style:text-properties fo:font-size="11pt" style:font-size-asian="11pt" style:font-name-complex="Arial" style:font-size-complex="11pt"/>
    </style:style>
    <style:style style:name="T521_22" style:family="text">
      <style:text-properties fo:font-size="11pt" style:font-size-asian="11pt" style:font-name-complex="Arial" style:font-size-complex="11pt"/>
    </style:style>
    <style:style style:name="T521_23" style:family="text">
      <style:text-properties fo:font-size="11pt" style:font-size-asian="11pt" style:font-name-complex="Arial" style:font-size-complex="11pt"/>
    </style:style>
    <style:style style:name="T521_24" style:family="text">
      <style:text-properties fo:font-size="11pt" style:font-size-asian="11pt" style:font-name-complex="Arial" style:font-size-complex="11pt"/>
    </style:style>
    <style:style style:name="T521_25" style:family="text">
      <style:text-properties fo:font-size="11pt" style:font-size-asian="11pt" style:font-name-complex="Arial" style:font-size-complex="11pt"/>
    </style:style>
    <style:style style:name="T521_26" style:family="text">
      <style:text-properties fo:font-size="11pt" style:font-size-asian="11pt" style:font-name-complex="Arial" style:font-size-complex="11pt"/>
    </style:style>
    <style:style style:name="T521_27" style:family="text">
      <style:text-properties fo:font-size="11pt" style:font-size-asian="11pt" style:font-name-complex="Arial" style:font-size-complex="11pt"/>
    </style:style>
    <style:style style:name="T521_28" style:family="text">
      <style:text-properties fo:font-size="11pt" style:font-size-asian="11pt" style:font-name-complex="Arial" style:font-size-complex="11pt"/>
    </style:style>
    <style:style style:name="P522" style:family="paragraph" style:parent-style-name="Normal">
      <style:paragraph-properties fo:text-align="justify" fo:margin-bottom="0.212cm"/>
    </style:style>
    <style:style style:name="T522_1" style:family="text">
      <style:text-properties fo:font-size="11pt" style:font-size-asian="11pt" style:font-name-complex="Arial" style:font-size-complex="11pt"/>
    </style:style>
    <style:style style:name="T522_2" style:family="text">
      <style:text-properties fo:font-size="11pt" style:font-size-asian="11pt" style:font-name-complex="Arial" style:font-size-complex="11pt"/>
    </style:style>
    <style:style style:name="T522_3" style:family="text">
      <style:text-properties fo:font-size="11pt" style:font-size-asian="11pt" style:font-name-complex="Arial" style:font-size-complex="11pt"/>
    </style:style>
    <style:style style:name="P523" style:family="paragraph" style:parent-style-name="Normal">
      <style:paragraph-properties fo:text-align="justify" fo:margin-bottom="0.212cm"/>
    </style:style>
    <style:style style:name="T523_1" style:family="text">
      <style:text-properties fo:font-size="11pt" style:font-size-asian="11pt" style:font-name-complex="Arial" style:font-size-complex="11pt" style:font-weight-complex="bold"/>
    </style:style>
    <style:style style:name="T523_2" style:family="text">
      <style:text-properties fo:font-size="11pt" style:font-size-asian="11pt" style:font-name-complex="Arial" style:font-size-complex="11pt" style:font-weight-complex="bold"/>
    </style:style>
    <style:style style:name="T523_3" style:family="text">
      <style:text-properties fo:font-size="11pt" style:font-size-asian="11pt" style:font-name-complex="Arial" style:font-size-complex="11pt" style:font-weight-complex="bold"/>
    </style:style>
    <style:style style:name="T523_4" style:family="text">
      <style:text-properties fo:font-size="11pt" style:font-size-asian="11pt" style:font-name-complex="Arial" style:font-size-complex="11pt" style:font-weight-complex="bold"/>
    </style:style>
    <style:style style:name="T523_5" style:family="text">
      <style:text-properties fo:font-size="11pt" style:font-size-asian="11pt" style:font-name-complex="Arial" style:font-size-complex="11pt" style:font-weight-complex="bold"/>
    </style:style>
    <style:style style:name="Table17" style:family="table">
      <style:table-properties table:align="center" style:width="15.903cm" fo:margin-left="0.009cm"/>
    </style:style>
    <style:style style:name="Column60" style:family="table-column">
      <style:table-column-properties style:column-width="3.385cm"/>
    </style:style>
    <style:style style:name="Column61" style:family="table-column">
      <style:table-column-properties style:column-width="2.692cm"/>
    </style:style>
    <style:style style:name="Column62" style:family="table-column">
      <style:table-column-properties style:column-width="3.609cm"/>
    </style:style>
    <style:style style:name="Column63" style:family="table-column">
      <style:table-column-properties style:column-width="3.112cm"/>
    </style:style>
    <style:style style:name="Column64" style:family="table-column">
      <style:table-column-properties style:column-width="1.607cm"/>
    </style:style>
    <style:style style:name="Column65" style:family="table-column">
      <style:table-column-properties style:column-width="1.499cm"/>
    </style:style>
    <style:style style:name="Row63" style:family="table-row">
      <style:table-row-properties style:min-row-height="1.134cm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line-height="100%" fo:margin-bottom="0cm"/>
    </style:style>
    <style:style style:name="T5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00%" fo:margin-bottom="0cm"/>
    </style:style>
    <style:style style:name="T5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27" style:family="paragraph" style:parent-style-name="Normal">
      <style:paragraph-properties fo:line-height="100%" fo:margin-bottom="0cm"/>
    </style:style>
    <style:style style:name="T5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00%" fo:margin-bottom="0cm"/>
    </style:style>
    <style:style style:name="T5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4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line-height="100%" fo:margin-bottom="0cm"/>
    </style:style>
    <style:style style:name="T5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line-height="100%" fo:margin-bottom="0cm"/>
    </style:style>
    <style:style style:name="T5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line-height="100%" fo:margin-bottom="0cm"/>
    </style:style>
    <style:style style:name="T5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line-height="100%" fo:margin-bottom="0cm"/>
    </style:style>
    <style:style style:name="T5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3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5" style:family="table-row">
      <style:table-row-properties style:min-row-height="0.529cm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line-height="100%" fo:margin-bottom="0cm"/>
    </style:style>
    <style:style style:name="T5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3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line-height="100%" fo:margin-bottom="0cm"/>
    </style:style>
    <style:style style:name="T5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00%" fo:margin-bottom="0cm"/>
    </style:style>
    <style:style style:name="T5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6" style:family="table-row">
      <style:table-row-properties style:min-row-height="0.529cm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00%" fo:margin-bottom="0cm"/>
    </style:style>
    <style:style style:name="T5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00%" fo:margin-bottom="0cm"/>
    </style:style>
    <style:style style:name="T5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7" style:family="table-row">
      <style:table-row-properties style:min-row-height="0.529cm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00%" fo:margin-bottom="0cm"/>
    </style:style>
    <style:style style:name="T5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00%" fo:margin-bottom="0cm"/>
    </style:style>
    <style:style style:name="T5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8" style:family="table-row">
      <style:table-row-properties style:min-row-height="0.529cm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0%" fo:margin-bottom="0cm"/>
    </style:style>
    <style:style style:name="T5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00%" fo:margin-bottom="0cm"/>
    </style:style>
    <style:style style:name="T5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9" style:family="table-row">
      <style:table-row-properties style:min-row-height="0.529cm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70" style:family="table-row"/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line-height="100%" fo:margin-bottom="0cm"/>
    </style:style>
    <style:style style:name="T5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65" style:family="paragraph" style:parent-style-name="Normal">
      <style:text-properties fo:font-size="11pt" style:font-size-asian="11pt" style:font-name-complex="Arial" style:font-size-complex="11pt"/>
    </style:style>
    <style:style style:name="P566" style:family="paragraph" style:parent-style-name="Normal">
      <style:text-properties fo:font-size="11pt" style:font-size-asian="11pt" style:font-name-complex="Arial" style:font-size-complex="11pt"/>
    </style:style>
    <style:style style:name="P567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67_1" style:family="text">
      <style:text-properties fo:font-size="11pt" style:font-size-asian="11pt" style:font-name-complex="Arial" style:font-size-complex="11pt" fo:font-weight="bold" style:font-weight-asian="bold"/>
    </style:style>
    <style:style style:name="P56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70" style:family="paragraph" style:parent-style-name="Annotation_20_text">
      <style:paragraph-properties fo:text-align="justify" fo:margin-bottom="0.212cm"/>
    </style:style>
    <style:style style:name="T570_1" style:family="text">
      <style:text-properties fo:font-size="11pt" style:font-size-asian="11pt" style:font-name-complex="Arial" style:font-size-complex="11pt"/>
    </style:style>
    <style:style style:name="T570_2" style:family="text">
      <style:text-properties fo:font-size="11pt" style:font-size-asian="11pt" style:font-name-complex="Arial" style:font-size-complex="11pt"/>
    </style:style>
    <style:style style:name="T570_3" style:family="text">
      <style:text-properties fo:font-size="11pt" style:font-size-asian="11pt" style:font-name-complex="Arial" style:font-size-complex="11pt"/>
    </style:style>
    <style:style style:name="T570_4" style:family="text">
      <style:text-properties fo:font-size="11pt" style:font-size-asian="11pt" style:font-name-complex="Arial" style:font-size-complex="11pt"/>
    </style:style>
    <style:style style:name="T570_5" style:family="text">
      <style:text-properties fo:font-size="11pt" style:font-size-asian="11pt" style:font-name-complex="Arial" style:font-size-complex="11pt"/>
    </style:style>
    <style:style style:name="T570_6" style:family="text">
      <style:text-properties fo:font-size="11pt" style:font-size-asian="11pt" style:font-name-complex="Arial" style:font-size-complex="11pt"/>
    </style:style>
    <style:style style:name="P571" style:family="paragraph" style:parent-style-name="Annotation_20_text">
      <style:paragraph-properties fo:text-align="justify" fo:margin-bottom="0.212cm"/>
    </style:style>
    <style:style style:name="T571_1" style:family="text">
      <style:text-properties fo:font-size="11pt" style:font-size-asian="11pt" style:font-name-complex="Arial" style:font-size-complex="11pt"/>
    </style:style>
    <style:style style:name="T571_2" style:family="text">
      <style:text-properties fo:font-size="11pt" style:font-size-asian="11pt" style:font-name-complex="Arial" style:font-size-complex="11pt"/>
    </style:style>
    <style:style style:name="T571_3" style:family="text">
      <style:text-properties fo:font-size="11pt" style:font-size-asian="11pt" style:font-name-complex="Arial" style:font-size-complex="11pt"/>
    </style:style>
    <style:style style:name="T571_4" style:family="text">
      <style:text-properties fo:font-size="11pt" style:font-size-asian="11pt" style:font-name-complex="Arial" style:font-size-complex="11pt"/>
    </style:style>
    <style:style style:name="T571_5" style:family="text">
      <style:text-properties fo:font-size="11pt" style:font-size-asian="11pt" style:font-name-complex="Arial" style:font-size-complex="11pt"/>
    </style:style>
    <style:style style:name="T571_6" style:family="text">
      <style:text-properties fo:font-size="11pt" style:font-size-asian="11pt" style:font-name-complex="Arial" style:font-size-complex="11pt"/>
    </style:style>
    <style:style style:name="T571_7" style:family="text">
      <style:text-properties fo:font-size="11pt" style:font-size-asian="11pt" style:font-name-complex="Arial" style:font-size-complex="11pt"/>
    </style:style>
    <style:style style:name="T571_8" style:family="text">
      <style:text-properties fo:font-size="11pt" style:font-size-asian="11pt" style:font-name-complex="Arial" style:font-size-complex="11pt"/>
    </style:style>
    <style:style style:name="T571_9" style:family="text">
      <style:text-properties fo:font-size="11pt" style:font-size-asian="11pt" style:font-name-complex="Arial" style:font-size-complex="11pt"/>
    </style:style>
    <style:style style:name="T571_10" style:family="text">
      <style:text-properties fo:font-size="11pt" style:font-size-asian="11pt" style:font-name-complex="Arial" style:font-size-complex="11pt"/>
    </style:style>
    <style:style style:name="T571_11" style:family="text">
      <style:text-properties fo:font-size="11pt" style:font-size-asian="11pt" style:font-name-complex="Arial" style:font-size-complex="11pt"/>
    </style:style>
    <style:style style:name="T571_12" style:family="text">
      <style:text-properties fo:font-size="11pt" style:font-size-asian="11pt" style:font-name-complex="Arial" style:font-size-complex="11pt"/>
    </style:style>
    <style:style style:name="T571_13" style:family="text">
      <style:text-properties fo:font-size="11pt" style:font-size-asian="11pt" style:font-name-complex="Arial" style:font-size-complex="11pt"/>
    </style:style>
    <style:style style:name="T571_14" style:family="text">
      <style:text-properties fo:font-size="11pt" style:font-size-asian="11pt" style:font-name-complex="Arial" style:font-size-complex="11pt"/>
    </style:style>
    <style:style style:name="T571_15" style:family="text">
      <style:text-properties fo:font-size="11pt" style:font-size-asian="11pt" style:font-name-complex="Arial" style:font-size-complex="11pt"/>
    </style:style>
    <style:style style:name="T571_16" style:family="text">
      <style:text-properties fo:font-size="11pt" style:font-size-asian="11pt" style:font-name-complex="Arial" style:font-size-complex="11pt"/>
    </style:style>
    <style:style style:name="P572" style:family="paragraph" style:parent-style-name="Normal">
      <style:paragraph-properties fo:text-align="justify" fo:margin-bottom="0.212cm"/>
    </style:style>
    <style:style style:name="T572_1" style:family="text">
      <style:text-properties fo:font-size="11pt" style:font-size-asian="11pt" style:font-name-complex="Arial" style:font-size-complex="11pt"/>
    </style:style>
    <style:style style:name="T572_2" style:family="text">
      <style:text-properties fo:font-size="11pt" style:font-size-asian="11pt" style:font-name-complex="Arial" style:font-size-complex="11pt"/>
    </style:style>
    <style:style style:name="T572_3" style:family="text">
      <style:text-properties fo:font-size="11pt" style:font-size-asian="11pt" style:font-name-complex="Arial" style:font-size-complex="11pt"/>
    </style:style>
    <style:style style:name="P573" style:family="paragraph" style:parent-style-name="Annotation_20_text">
      <style:paragraph-properties fo:text-align="justify" fo:margin-bottom="0.212cm"/>
    </style:style>
    <style:style style:name="T573_1" style:family="text">
      <style:text-properties fo:font-size="11pt" style:font-size-asian="11pt" style:font-name-complex="Arial" style:font-size-complex="11pt"/>
    </style:style>
    <style:style style:name="T573_2" style:family="text">
      <style:text-properties fo:font-size="11pt" style:font-size-asian="11pt" style:font-name-complex="Arial" style:font-size-complex="11pt"/>
    </style:style>
    <style:style style:name="T573_3" style:family="text" style:parent-style-name="Annotation_20_reference"/>
    <style:style style:name="T573_4" style:family="text">
      <style:text-properties fo:font-size="11pt" style:font-size-asian="11pt" style:font-name-complex="Arial" style:font-size-complex="11pt"/>
    </style:style>
    <style:style style:name="T573_5" style:family="text">
      <style:text-properties fo:font-size="11pt" style:font-size-asian="11pt" style:font-name-complex="Arial" style:font-size-complex="11pt"/>
    </style:style>
    <style:style style:name="T573_6" style:family="text">
      <style:text-properties fo:font-size="11pt" style:font-size-asian="11pt" style:font-name-complex="Arial" style:font-size-complex="11pt"/>
    </style:style>
    <style:style style:name="T573_7" style:family="text">
      <style:text-properties fo:font-size="11pt" style:font-size-asian="11pt" style:font-name-complex="Arial" style:font-size-complex="11pt"/>
    </style:style>
    <style:style style:name="T573_8" style:family="text">
      <style:text-properties fo:font-size="11pt" style:font-size-asian="11pt" style:font-name-complex="Arial" style:font-size-complex="11pt"/>
    </style:style>
    <style:style style:name="P574" style:family="paragraph" style:parent-style-name="Annotation_20_text">
      <style:paragraph-properties fo:text-align="justify" fo:margin-bottom="0.212cm"/>
    </style:style>
    <style:style style:name="T574_1" style:family="text">
      <style:text-properties fo:font-size="11pt" style:font-size-asian="11pt" style:font-name-complex="Arial" style:font-size-complex="11pt"/>
    </style:style>
    <style:style style:name="T574_2" style:family="text">
      <style:text-properties fo:font-size="11pt" style:font-size-asian="11pt" style:font-name-complex="Arial" style:font-size-complex="11pt"/>
    </style:style>
    <style:style style:name="T574_3" style:family="text">
      <style:text-properties fo:font-size="11pt" style:font-size-asian="11pt" style:font-name-complex="Arial" style:font-size-complex="11pt"/>
    </style:style>
    <style:style style:name="T574_4" style:family="text">
      <style:text-properties fo:font-size="11pt" style:font-size-asian="11pt" style:font-name-complex="Arial" style:font-size-complex="11pt"/>
    </style:style>
    <style:style style:name="P575" style:family="paragraph" style:parent-style-name="Annotation_20_text">
      <style:paragraph-properties fo:text-align="justify" fo:margin-bottom="0.212cm"/>
    </style:style>
    <style:style style:name="T575_1" style:family="text">
      <style:text-properties fo:font-size="11pt" style:font-size-asian="11pt" style:font-name-complex="Arial" style:font-size-complex="11pt"/>
    </style:style>
    <style:style style:name="T575_2" style:family="text">
      <style:text-properties fo:font-size="11pt" style:font-size-asian="11pt" style:font-name-complex="Arial" style:font-size-complex="11pt"/>
    </style:style>
    <style:style style:name="T575_3" style:family="text">
      <style:text-properties fo:font-size="11pt" style:font-size-asian="11pt" style:font-name-complex="Arial" style:font-size-complex="11pt"/>
    </style:style>
    <style:style style:name="T575_4" style:family="text">
      <style:text-properties fo:font-size="11pt" style:font-size-asian="11pt" style:font-name-complex="Arial" style:font-size-complex="11pt"/>
    </style:style>
    <style:style style:name="T575_5" style:family="text">
      <style:text-properties fo:font-size="11pt" style:font-size-asian="11pt" style:font-name-complex="Arial" style:font-size-complex="11pt"/>
    </style:style>
    <style:style style:name="T575_6" style:family="text">
      <style:text-properties fo:font-size="11pt" style:font-size-asian="11pt" style:font-name-complex="Arial" style:font-size-complex="11pt"/>
    </style:style>
    <style:style style:name="T575_7" style:family="text">
      <style:text-properties fo:font-size="11pt" style:font-size-asian="11pt" style:font-name-complex="Arial" style:font-size-complex="11pt"/>
    </style:style>
    <style:style style:name="T575_8" style:family="text">
      <style:text-properties fo:font-size="11pt" style:font-size-asian="11pt" style:font-name-complex="Arial" style:font-size-complex="11pt"/>
    </style:style>
    <style:style style:name="P576" style:family="paragraph" style:parent-style-name="Normal">
      <style:text-properties fo:font-size="11pt" style:font-size-asian="11pt" style:font-name-complex="Arial" style:font-size-complex="11pt"/>
    </style:style>
    <style:style style:name="Table18" style:family="table">
      <style:table-properties table:align="left" style:width="16.252cm" fo:margin-left="-0.009cm"/>
    </style:style>
    <style:style style:name="Column66" style:family="table-column">
      <style:table-column-properties style:column-width="4.251cm"/>
    </style:style>
    <style:style style:name="Column67" style:family="table-column">
      <style:table-column-properties style:column-width="4cm"/>
    </style:style>
    <style:style style:name="Column68" style:family="table-column">
      <style:table-column-properties style:column-width="3.501cm"/>
    </style:style>
    <style:style style:name="Column69" style:family="table-column">
      <style:table-column-properties style:column-width="4.5cm"/>
    </style:style>
    <style:style style:name="Row71" style:family="table-row"/>
    <style:style style:name="Cell2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line-height="100%" fo:margin-bottom="0cm"/>
    </style:style>
    <style:style style:name="T57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line-height="100%" fo:margin-bottom="0cm"/>
    </style:style>
    <style:style style:name="T5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8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582" style:family="paragraph" style:parent-style-name="Normal">
      <style:paragraph-properties fo:line-height="100%" fo:margin-bottom="0cm"/>
    </style:style>
    <style:style style:name="T5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8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8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8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583" style:family="paragraph" style:parent-style-name="Normal">
      <style:paragraph-properties fo:line-height="100%" fo:margin-bottom="0cm"/>
    </style:style>
    <style:style style:name="T58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8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8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584" style:family="paragraph" style:parent-style-name="Normal">
      <style:paragraph-properties fo:line-height="100%" fo:margin-bottom="0cm"/>
    </style:style>
    <style:style style:name="T58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58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585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586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587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588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589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590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P591" style:family="paragraph" style:parent-style-name="Normal"/>
    <style:style style:name="T591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T591_2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592" style:family="paragraph" style:parent-style-name="Normal">
      <style:text-properties fo:font-size="11pt" style:font-size-asian="11pt" style:font-name-complex="Arial" style:font-size-complex="11pt"/>
    </style:style>
    <style:style style:name="Table19" style:family="table">
      <style:table-properties table:align="left" style:width="14.922cm" fo:margin-left="0cm"/>
    </style:style>
    <style:style style:name="Column70" style:family="table-column">
      <style:table-column-properties style:column-width="2.434cm"/>
    </style:style>
    <style:style style:name="Column71" style:family="table-column">
      <style:table-column-properties style:column-width="12.488cm"/>
    </style:style>
    <style:style style:name="Row72" style:family="table-row">
      <style:table-row-properties style:min-row-height="0.512cm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>
      <style:paragraph-properties fo:line-height="100%" fo:margin-bottom="0cm"/>
    </style:style>
    <style:style style:name="T59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4" style:family="paragraph" style:parent-style-name="Normal">
      <style:paragraph-properties fo:line-height="100%" fo:margin-bottom="0cm"/>
    </style:style>
    <style:style style:name="T59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3" style:family="table-row">
      <style:table-row-properties style:min-row-height="0.512cm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>
      <style:paragraph-properties fo:line-height="100%" fo:margin-bottom="0cm"/>
    </style:style>
    <style:style style:name="T59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>
      <style:paragraph-properties fo:line-height="100%" fo:margin-bottom="0cm"/>
    </style:style>
    <style:style style:name="T59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4" style:family="table-row">
      <style:table-row-properties style:min-row-height="0.512cm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>
      <style:paragraph-properties fo:line-height="100%" fo:margin-bottom="0cm"/>
    </style:style>
    <style:style style:name="T59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>
      <style:paragraph-properties fo:line-height="100%" fo:margin-bottom="0cm"/>
    </style:style>
    <style:style style:name="T59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5" style:family="table-row">
      <style:table-row-properties style:min-row-height="0.512cm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paragraph-properties fo:line-height="100%" fo:margin-bottom="0cm"/>
    </style:style>
    <style:style style:name="T59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>
      <style:paragraph-properties fo:line-height="100%" fo:margin-bottom="0cm"/>
    </style:style>
    <style:style style:name="T60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6" style:family="table-row">
      <style:table-row-properties style:min-row-height="0.512cm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paragraph-properties fo:line-height="100%" fo:margin-bottom="0cm"/>
    </style:style>
    <style:style style:name="T60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2" style:family="paragraph" style:parent-style-name="Normal">
      <style:paragraph-properties fo:line-height="100%" fo:margin-bottom="0cm"/>
    </style:style>
    <style:style style:name="T60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7" style:family="table-row">
      <style:table-row-properties style:min-row-height="0.512cm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8" style:family="table-row">
      <style:table-row-properties style:min-row-height="0.512cm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79" style:family="table-row">
      <style:table-row-properties style:min-row-height="0.512cm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paragraph-properties fo:line-height="100%" fo:margin-bottom="0cm"/>
    </style:style>
    <style:style style:name="T60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0" style:family="table-row">
      <style:table-row-properties style:min-row-height="0.512cm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paragraph-properties fo:line-height="100%" fo:margin-bottom="0cm"/>
    </style:style>
    <style:style style:name="T60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paragraph-properties fo:line-height="100%" fo:margin-bottom="0cm"/>
    </style:style>
    <style:style style:name="T61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1" style:family="table-row">
      <style:table-row-properties style:min-row-height="0.512cm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paragraph-properties fo:line-height="100%" fo:margin-bottom="0cm"/>
    </style:style>
    <style:style style:name="T61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line-height="100%" fo:margin-bottom="0cm"/>
    </style:style>
    <style:style style:name="T61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2" style:family="table-row">
      <style:table-row-properties style:min-row-height="0.512cm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line-height="100%" fo:margin-bottom="0cm"/>
    </style:style>
    <style:style style:name="T61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3" style:family="table-row">
      <style:table-row-properties style:min-row-height="0.512cm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line-height="100%" fo:margin-bottom="0cm"/>
    </style:style>
    <style:style style:name="T61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line-height="100%" fo:margin-bottom="0cm"/>
    </style:style>
    <style:style style:name="T61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4" style:family="table-row">
      <style:table-row-properties style:min-row-height="0.512cm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line-height="100%" fo:margin-bottom="0cm"/>
    </style:style>
    <style:style style:name="T61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5" style:family="table-row">
      <style:table-row-properties style:min-row-height="0.512cm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86" style:family="table-row">
      <style:table-row-properties style:min-row-height="0.512cm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87" style:family="table-row">
      <style:table-row-properties style:min-row-height="0.512cm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line-height="100%" fo:margin-bottom="0cm"/>
    </style:style>
    <style:style style:name="T62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88" style:family="table-row">
      <style:table-row-properties style:min-row-height="0.512cm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line-height="100%" fo:margin-bottom="0cm"/>
    </style:style>
    <style:style style:name="T62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89" style:family="table-row">
      <style:table-row-properties style:min-row-height="0.512cm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paragraph-properties fo:line-height="100%" fo:margin-bottom="0cm"/>
    </style:style>
    <style:style style:name="T62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0" style:family="table-row">
      <style:table-row-properties style:min-row-height="0.512cm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line-height="100%" fo:margin-bottom="0cm"/>
    </style:style>
    <style:style style:name="T63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1" style:family="table-row">
      <style:table-row-properties style:min-row-height="0.512cm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line-height="100%" fo:margin-bottom="0cm"/>
    </style:style>
    <style:style style:name="T63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2" style:family="table-row">
      <style:table-row-properties style:min-row-height="0.512cm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0%" fo:margin-bottom="0cm"/>
    </style:style>
    <style:style style:name="T63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3" style:family="table-row">
      <style:table-row-properties style:min-row-height="0.512cm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4" style:family="table-row">
      <style:table-row-properties style:min-row-height="0.512cm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5" style:family="table-row">
      <style:table-row-properties style:min-row-height="0.512cm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6" style:family="table-row">
      <style:table-row-properties style:min-row-height="0.512cm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97" style:family="table-row">
      <style:table-row-properties style:min-row-height="0.512cm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line-height="100%" fo:margin-bottom="0cm"/>
    </style:style>
    <style:style style:name="T64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8" style:family="table-row">
      <style:table-row-properties style:min-row-height="0.512cm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9" style:family="table-row">
      <style:table-row-properties style:min-row-height="0.512cm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line-height="100%" fo:margin-bottom="0cm"/>
    </style:style>
    <style:style style:name="T64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100" style:family="table-row">
      <style:table-row-properties style:min-row-height="0.512cm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line-height="100%" fo:margin-bottom="0cm"/>
    </style:style>
    <style:style style:name="T65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01" style:family="table-row">
      <style:table-row-properties style:min-row-height="0.512cm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line-height="100%" fo:margin-bottom="0cm"/>
    </style:style>
    <style:style style:name="T65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102" style:family="table-row">
      <style:table-row-properties style:min-row-height="0.512cm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line-height="100%" fo:margin-bottom="0cm"/>
    </style:style>
    <style:style style:name="T65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03" style:family="table-row">
      <style:table-row-properties style:min-row-height="0.512cm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>
      <style:paragraph-properties fo:line-height="100%" fo:margin-bottom="0cm"/>
    </style:style>
    <style:style style:name="T65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04" style:family="table-row">
      <style:table-row-properties style:min-row-height="0.512cm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paragraph-properties fo:line-height="100%" fo:margin-bottom="0cm"/>
    </style:style>
    <style:style style:name="T65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line-height="100%" fo:margin-bottom="0cm"/>
    </style:style>
    <style:style style:name="T65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05" style:family="table-row">
      <style:table-row-properties style:min-row-height="0.512cm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line-height="100%" fo:margin-bottom="0cm"/>
    </style:style>
    <style:style style:name="T65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line-height="100%" fo:margin-bottom="0cm"/>
    </style:style>
    <style:style style:name="T66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06" style:family="table-row">
      <style:table-row-properties style:min-row-height="0.512cm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line-height="100%" fo:margin-bottom="0cm"/>
    </style:style>
    <style:style style:name="T66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07" style:family="table-row">
      <style:table-row-properties style:min-row-height="0.512cm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line-height="100%" fo:margin-bottom="0cm"/>
    </style:style>
    <style:style style:name="T66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line-height="100%" fo:margin-bottom="0cm"/>
    </style:style>
    <style:style style:name="T66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08" style:family="table-row">
      <style:table-row-properties style:min-row-height="0.512cm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line-height="100%" fo:margin-bottom="0cm"/>
    </style:style>
    <style:style style:name="T66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line-height="100%" fo:margin-bottom="0cm"/>
    </style:style>
    <style:style style:name="T66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09" style:family="table-row">
      <style:table-row-properties style:min-row-height="0.512cm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line-height="100%" fo:margin-bottom="0cm"/>
    </style:style>
    <style:style style:name="T66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line-height="100%" fo:margin-bottom="0cm"/>
    </style:style>
    <style:style style:name="T66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110" style:family="table-row">
      <style:table-row-properties style:min-row-height="0.512cm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line-height="100%" fo:margin-bottom="0cm"/>
    </style:style>
    <style:style style:name="T66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line-height="100%" fo:margin-bottom="0cm"/>
    </style:style>
    <style:style style:name="T67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1" style:family="table-row">
      <style:table-row-properties style:min-row-height="0.512cm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line-height="100%" fo:margin-bottom="0cm"/>
    </style:style>
    <style:style style:name="T67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line-height="100%" fo:margin-bottom="0cm"/>
    </style:style>
    <style:style style:name="T67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2" style:family="table-row">
      <style:table-row-properties style:min-row-height="0.512cm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paragraph-properties fo:line-height="100%" fo:margin-bottom="0cm"/>
    </style:style>
    <style:style style:name="T67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line-height="100%" fo:margin-bottom="0cm"/>
    </style:style>
    <style:style style:name="T67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3" style:family="table-row">
      <style:table-row-properties style:min-row-height="0.512cm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line-height="100%" fo:margin-bottom="0cm"/>
    </style:style>
    <style:style style:name="T67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line-height="100%" fo:margin-bottom="0cm"/>
    </style:style>
    <style:style style:name="T67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4" style:family="table-row">
      <style:table-row-properties style:min-row-height="0.512cm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line-height="100%" fo:margin-bottom="0cm"/>
    </style:style>
    <style:style style:name="T67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line-height="100%" fo:margin-bottom="0cm"/>
    </style:style>
    <style:style style:name="T67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5" style:family="table-row">
      <style:table-row-properties style:min-row-height="0.512cm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line-height="100%" fo:margin-bottom="0cm"/>
    </style:style>
    <style:style style:name="T67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>
      <style:paragraph-properties fo:line-height="100%" fo:margin-bottom="0cm"/>
    </style:style>
    <style:style style:name="T68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6" style:family="table-row">
      <style:table-row-properties style:min-row-height="0.512cm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line-height="100%" fo:margin-bottom="0cm"/>
    </style:style>
    <style:style style:name="T68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>
      <style:paragraph-properties fo:line-height="100%" fo:margin-bottom="0cm"/>
    </style:style>
    <style:style style:name="T68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7" style:family="table-row">
      <style:table-row-properties style:min-row-height="0.512cm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line-height="100%" fo:margin-bottom="0cm"/>
    </style:style>
    <style:style style:name="T68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line-height="100%" fo:margin-bottom="0cm"/>
    </style:style>
    <style:style style:name="T68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8" style:family="table-row">
      <style:table-row-properties style:min-row-height="0.512cm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paragraph-properties fo:line-height="100%" fo:margin-bottom="0cm"/>
    </style:style>
    <style:style style:name="T68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line-height="100%" fo:margin-bottom="0cm"/>
    </style:style>
    <style:style style:name="T68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9" style:family="table-row">
      <style:table-row-properties style:min-row-height="0.512cm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line-height="100%" fo:margin-bottom="0cm"/>
    </style:style>
    <style:style style:name="T68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>
      <style:paragraph-properties fo:line-height="100%" fo:margin-bottom="0cm"/>
    </style:style>
    <style:style style:name="T68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0" style:family="table-row">
      <style:table-row-properties style:min-row-height="0.512cm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paragraph-properties fo:line-height="100%" fo:margin-bottom="0cm"/>
    </style:style>
    <style:style style:name="T68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line-height="100%" fo:margin-bottom="0cm"/>
    </style:style>
    <style:style style:name="T69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1" style:family="table-row">
      <style:table-row-properties style:min-row-height="0.512cm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paragraph-properties fo:line-height="100%" fo:margin-bottom="0cm"/>
    </style:style>
    <style:style style:name="T69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>
      <style:paragraph-properties fo:line-height="100%" fo:margin-bottom="0cm"/>
    </style:style>
    <style:style style:name="T69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2" style:family="table-row">
      <style:table-row-properties style:min-row-height="0.512cm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>
      <style:paragraph-properties fo:line-height="100%" fo:margin-bottom="0cm"/>
    </style:style>
    <style:style style:name="T69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3" style:family="table-row">
      <style:table-row-properties style:min-row-height="0.512cm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>
      <style:paragraph-properties fo:line-height="100%" fo:margin-bottom="0cm"/>
    </style:style>
    <style:style style:name="T69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4" style:family="table-row">
      <style:table-row-properties style:min-row-height="0.512cm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>
      <style:paragraph-properties fo:line-height="100%" fo:margin-bottom="0cm"/>
    </style:style>
    <style:style style:name="T69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5" style:family="table-row">
      <style:table-row-properties style:min-row-height="0.512cm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>
      <style:paragraph-properties fo:line-height="100%" fo:margin-bottom="0cm"/>
    </style:style>
    <style:style style:name="T69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0" style:family="paragraph" style:parent-style-name="Normal">
      <style:paragraph-properties fo:line-height="100%" fo:margin-bottom="0cm"/>
    </style:style>
    <style:style style:name="T70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6" style:family="table-row">
      <style:table-row-properties style:min-row-height="0.512cm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>
      <style:paragraph-properties fo:line-height="100%" fo:margin-bottom="0cm"/>
    </style:style>
    <style:style style:name="T70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>
      <style:paragraph-properties fo:line-height="100%" fo:margin-bottom="0cm"/>
    </style:style>
    <style:style style:name="T70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7" style:family="table-row">
      <style:table-row-properties style:min-row-height="0.512cm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>
      <style:paragraph-properties fo:line-height="100%" fo:margin-bottom="0cm"/>
    </style:style>
    <style:style style:name="T703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>
      <style:paragraph-properties fo:line-height="100%" fo:margin-bottom="0cm"/>
    </style:style>
    <style:style style:name="T704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705" style:family="paragraph" style:parent-style-name="Normal">
      <style:text-properties fo:font-size="11pt" style:font-size-asian="11pt" style:font-name-complex="Arial" style:font-size-complex="11pt"/>
    </style:style>
    <style:style style:name="P706" style:family="paragraph" style:parent-style-name="Normal">
      <style:paragraph-properties fo:break-before="page" fo:line-height="108%" fo:margin-bottom="0.282cm"/>
    </style:style>
    <style:style style:name="P707" style:family="paragraph" style:parent-style-name="Normal"/>
    <style:style style:name="T707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T707_2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708" style:family="paragraph" style:parent-style-name="Normal">
      <style:text-properties fo:font-size="11pt" style:font-size-asian="11pt" style:font-name-complex="Arial" style:font-size-complex="11pt"/>
    </style:style>
    <style:style style:name="P709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section text:style-name="S1" text:name="S1">
        <text:h text:style-name="P1" text:outline-level="2"><text:span text:style-name="T1_1">Annual<text:s/>Review<text:s/>Template<text:s/></text:span></text:h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text:s text:c="2"/></text:span><text:span text:style-name="T3_2">UK-SA<text:s/>Health<text:s/>Systems<text:s/>Strengthening<text:s/>Partnerships<text:s/>Programme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4"><text:span text:style-name="T4_1">Programme<text:s/>Value<text:s/>£<text:s/>(full<text:s/>life):<text:s/></text:span><text:span text:style-name="T4_2">£5<text:s/>million</text:span></text:p>
            </table:table-cell>
            <table:covered-table-cell/>
            <table:table-cell table:style-name="Cell3">
              <text:p text:style-name="P5"><text:span text:style-name="T5_1">Review<text:s/>date:<text:s/></text:span><text:span text:style-name="T5_2">October<text:s/>2025</text:span></text:p>
            </table:table-cell>
          </table:table-row>
          <table:table-row table:style-name="Row3">
            <table:table-cell table:style-name="Cell4">
              <text:p text:style-name="P6"><text:span text:style-name="T6_1">Programme<text:s/></text:span><text:span text:style-name="T6_2">Code<text:s/>:</text:span><text:span text:style-name="T6_3"><text:s/></text:span><text:span text:style-name="T6_4">301489</text:span></text:p>
              <text:p text:style-name="P7"/>
            </table:table-cell>
            <table:table-cell table:style-name="Cell5">
              <text:p text:style-name="P8"><text:span text:style-name="T8_1">AMP<text:s/>start<text:s/>date:</text:span><text:span text:style-name="T8_2"><text:s/></text:span><text:span text:style-name="T8_3">01/11/2023</text:span></text:p>
            </table:table-cell>
            <table:table-cell table:style-name="Cell6">
              <text:p text:style-name="P9"><text:span text:style-name="T9_1">AMP<text:s/>end<text:s/>date:</text:span><text:span text:style-name="T9_2"><text:s/></text:span><text:span text:style-name="T9_3">31/</text:span><text:span text:style-name="T9_4">1</text:span><text:span text:style-name="T9_5">0/2027</text:span></text:p>
            </table:table-cell>
          </table:table-row>
        </table:table>
        <text:p text:style-name="P10"/>
        <text:p text:style-name="P11"><text:span text:style-name="T11_1">Summary<text:s/>of<text:s/>Programme<text:s/>Performance<text:s/>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row table:style-name="Row4">
            <table:table-cell table:style-name="Cell7">
              <text:p text:style-name="P12"><text:span text:style-name="T12_1">Year</text:span></text:p>
            </table:table-cell>
            <table:table-cell table:style-name="Cell8">
              <text:p text:style-name="P13"><text:span text:style-name="T13_1">2024</text:span></text:p>
            </table:table-cell>
            <table:table-cell table:style-name="Cell9">
              <text:p text:style-name="P14"><text:span text:style-name="T14_1">2025</text:span></text:p>
            </table:table-cell>
            <table:table-cell table:style-name="Cell10">
              <text:p text:style-name="P15"/>
            </table:table-cell>
          </table:table-row>
          <table:table-row table:style-name="Row5">
            <table:table-cell table:style-name="Cell11">
              <text:p text:style-name="P16"><text:span text:style-name="T16_1">Overall<text:s/>Output<text:s/>Score</text:span></text:p>
            </table:table-cell>
            <table:table-cell table:style-name="Cell12">
              <text:p text:style-name="P17"><text:span text:style-name="T17_1">A</text:span></text:p>
            </table:table-cell>
            <table:table-cell table:style-name="Cell13">
              <text:p text:style-name="P18"><text:span text:style-name="T18_1">A</text:span></text:p>
            </table:table-cell>
            <table:table-cell table:style-name="Cell14">
              <text:p text:style-name="P19"/>
            </table:table-cell>
          </table:table-row>
          <table:table-row table:style-name="Row6">
            <table:table-cell table:style-name="Cell15">
              <text:p text:style-name="P20"><text:span text:style-name="T20_1">Risk<text:s/>Rating<text:s/></text:span></text:p>
            </table:table-cell>
            <table:table-cell table:style-name="Cell16">
              <text:p text:style-name="P21"><text:span text:style-name="T21_1">Moderate</text:span></text:p>
            </table:table-cell>
            <table:table-cell table:style-name="Cell17">
              <text:p text:style-name="P22"><text:span text:style-name="T22_1">Moderate</text:span></text:p>
            </table:table-cell>
            <table:table-cell table:style-name="Cell18">
              <text:p text:style-name="P23"/>
            </table:table-cell>
          </table:table-row>
        </table:table>
        <text:p text:style-name="P24"/>
        <table:table table:style-name="Table3">
          <table:table-column table:style-name="Column8"/>
          <table:table-column table:style-name="Column9"/>
          <table:table-row table:style-name="Row7">
            <table:table-cell table:style-name="Cell19">
              <text:p text:style-name="P25"><text:span text:style-name="T25_1">DevTracker<text:s/>Link<text:s/>to<text:s/>Business<text:s/>Case:<text:s/></text:span></text:p>
            </table:table-cell>
            <table:table-cell table:style-name="Cell20">
              <text:p text:style-name="P26"><text:span text:style-name="T26_1"><text:a xlink:type="simple" xlink:href="https://iati.fcdo.gov.uk/iati_documents/D0004318.odt"><text:span text:style-name="T26_2">https://iati.fcdo.gov.uk/iati_documents/D0004318.odt</text:span></text:a></text:span><text:span text:style-name="T26_3"><text:s/></text:span></text:p>
            </table:table-cell>
          </table:table-row>
          <table:table-row table:style-name="Row8">
            <table:table-cell table:style-name="Cell21">
              <text:p text:style-name="P27"><text:span text:style-name="T27_1">DevTracker<text:s/>Link<text:s/>to<text:s/>results<text:s/>framework:<text:s/></text:span></text:p>
            </table:table-cell>
            <table:table-cell table:style-name="Cell22">
              <text:p text:style-name="P28"><text:span text:style-name="T28_1"><text:a xlink:type="simple" xlink:href="https://iati.fcdo.gov.uk/iati_documents/D0005745.xlsx"><text:span text:style-name="T28_2">https://iati.fcdo.gov.uk/iati_documents/D0005745.xlsx</text:span></text:a></text:span><text:span text:style-name="T28_3"><text:s/></text:span></text:p>
            </table:table-cell>
          </table:table-row>
        </table:table>
        <text:p text:style-name="P29"/>
        <text:p text:style-name="P30"><text:span text:style-name="T30_1">A.<text:s/>SUMMARY<text:s/>AND<text:s/>OVERVIEW<text:s/></text:span><text:span text:style-name="T30_2">[1-1<text:s/>½<text:s/>pages]</text:span></text:p>
        <text:p text:style-name="P31"><text:span text:style-name="T31_1">Description<text:s/>of<text:s/>programme<text:s/></text:span></text:p>
        <text:p text:style-name="P32"><text:span text:style-name="T32_1">The<text:s/></text:span><text:span text:style-name="T32_2">£5</text:span><text:span text:style-name="T32_3"><text:s/></text:span><text:span text:style-name="T32_4">million<text:s/></text:span><text:span text:style-name="T32_5">UK-South<text:s/>Africa<text:s/>Health<text:s/>Systems<text:s/>Strengthening<text:s/>Partnership<text:s/>(HSSP)<text:s/>programme<text:s/></text:span><text:span text:style-name="T32_6">aims<text:s/>to<text:s/>improve<text:s/>health<text:s/>and<text:s/>wellbeing<text:s/>by<text:s/>contributing<text:s/>to<text:s/>three<text:s/>outcomes:<text:s/>more<text:s/>inclusive<text:s/>and<text:s/>equitable<text:s/>access<text:s/>to<text:s/>quality<text:s/>care;<text:s/>more<text:s/>effective<text:s/>oversight<text:s/>of<text:s/>healthcare<text:s/>resources<text:s/>and<text:s/>spending;<text:s/>and<text:s/>greater<text:s/>responsiveness<text:s/>and<text:s/>resilience<text:s/>of<text:s/>health<text:s/>systems<text:s/>to<text:s/>public<text:s/>health<text:s/>challenges,<text:s/>including<text:s/>pandemics.<text:s/>The<text:s/>programme<text:s/>delivers<text:s/>across<text:s/>six<text:s/>outputs:</text:span></text:p>
        <text:list text:style-name="LS50" xml:id="list0">
          <text:list-item>
            <text:p text:style-name="P33"><text:span text:style-name="T33_1">Increased<text:s/>knowledge<text:s/>and<text:s/>skills<text:s/>of<text:s/>health<text:s/>stakeholders<text:s/>at<text:s/>the<text:s/>national,<text:s/>provincial<text:s/>and<text:s/>community<text:s/>levels<text:s/>towards<text:s/>strengthening<text:s/></text:span><text:span text:style-name="T33_2">Sexual<text:s/>and<text:s/>Reproductive<text:s/>Health<text:s/>and<text:s/>Rights</text:span><text:span text:style-name="T33_3"><text:s/></text:span><text:span text:style-name="T33_4">(</text:span><text:span text:style-name="T33_5">SRHR</text:span><text:span text:style-name="T33_6">).</text:span></text:p>
          </text:list-item>
          <text:list-item>
            <text:p text:style-name="P34"><text:span text:style-name="T34_1">Health<text:s/>financing<text:s/>reforms</text:span><text:span text:style-name="T34_2"><text:s/>on<text:s/>Universal<text:s/>Health<text:s/>Coverage<text:s/>(UHC)</text:span><text:span text:style-name="T34_3"><text:s/>supported<text:s/>through<text:s/>strengthened<text:s/>evidence<text:s/>and<text:s/>access<text:s/>to<text:s/></text:span><text:span text:style-name="T34_4">information.</text:span><text:span text:style-name="T34_5"><text:s/></text:span></text:p>
          </text:list-item>
          <text:list-item>
            <text:p text:style-name="P35"><text:span text:style-name="T35_1">Improved<text:s/>capacity<text:s/>of<text:s/>healthcare<text:s/>providers,<text:s/>including<text:s/>those<text:s/>in<text:s/>primary<text:s/>healthcare<text:s/>and<text:s/>hospitals<text:s/>in<text:s/>patient<text:s/>management,<text:s/>and<text:s/></text:span><text:span text:style-name="T35_2">leadership.</text:span><text:span text:style-name="T35_3"><text:s/></text:span></text:p>
          </text:list-item>
          <text:list-item>
            <text:p text:style-name="P36"><text:span text:style-name="T36_1">Enhanced<text:s/>capacity<text:s/>on<text:s/>health<text:s/>technology<text:s/>assessment<text:s/>(HTA)<text:s/></text:span><text:span text:style-name="T36_2">processes.</text:span><text:span text:style-name="T36_3"><text:s/></text:span></text:p>
          </text:list-item>
          <text:list-item>
            <text:p text:style-name="P37"><text:span text:style-name="T37_1">Strengthened<text:s/>medico-legal<text:s/>processes<text:s/>at<text:s/>national<text:s/>and<text:s/>provincial<text:s/></text:span><text:span text:style-name="T37_2">levels.</text:span><text:span text:style-name="T37_3"><text:s/></text:span></text:p>
          </text:list-item>
          <text:list-item>
            <text:p text:style-name="P38"><text:span text:style-name="T38_1">Enhanced<text:s/>effectiveness<text:s/>of<text:s/>South<text:s/>Africa’s<text:s/>Pandemic<text:s/>Preparedness<text:s/>and<text:s/>Response<text:s/>eco-system.</text:span><text:span text:style-name="T38_2"><text:s/></text:span></text:p>
          </text:list-item>
        </text:list>
        <text:p text:style-name="P39"><text:span text:style-name="T39_1">The</text:span><text:span text:style-name="T39_2"><text:s/>outputs</text:span><text:span text:style-name="T39_3"><text:s/>are<text:s/></text:span><text:span text:style-name="T39_4">supported</text:span><text:span text:style-name="T39_5"><text:s/>through<text:s/>a<text:s/>combination<text:s/>of<text:s/>technical<text:s/>assistance</text:span><text:span text:style-name="T39_6"><text:s/></text:span><text:span text:style-name="T39_7">(TA)<text:s/></text:span><text:span text:style-name="T39_8">to<text:s/>national<text:s/>and<text:s/></text:span><text:span text:style-name="T39_9">provincial</text:span><text:span text:style-name="T39_10"><text:s/></text:span><text:span text:style-name="T39_11">departments<text:s/>of<text:s/>health<text:s/></text:span><text:span text:style-name="T39_12">and<text:s/></text:span><text:span text:style-name="T39_13">through<text:s/>institutional<text:s/>partnerships.<text:s/>The<text:s/>TA<text:s/>is<text:s/>provided<text:s/></text:span><text:span text:style-name="T39_14">by<text:s/>the<text:s/></text:span><text:span text:style-name="T39_15">NHS<text:s/>Consortium<text:s/>for<text:s/>Global<text:s/>Health<text:s/></text:span><text:span text:style-name="T39_16">(NHSC)</text:span><text:span text:style-name="T39_17"><text:s/></text:span><text:span text:style-name="T39_18">IP1<text:s/></text:span><text:span text:style-name="T39_19">Clinton<text:s/>Health<text:s/>Access<text:s/>Initiative<text:s/>(</text:span><text:span text:style-name="T39_20">CHAI),<text:s/></text:span><text:span text:style-name="T39_21">I</text:span><text:span text:style-name="T39_22">P</text:span><text:span text:style-name="T39_23">3,</text:span><text:span text:style-name="T39_24"><text:s/></text:span><text:span text:style-name="T39_25">Ipas</text:span><text:span text:style-name="T39_26">,<text:s/></text:span><text:span text:style-name="T39_27">IP</text:span><text:span text:style-name="T39_28">2,</text:span><text:span text:style-name="T39_29"><text:s/>the</text:span><text:span text:style-name="T39_30"><text:s/></text:span><text:span text:style-name="T39_31">World<text:s/>Health<text:s/>Organisation</text:span><text:span text:style-name="T39_32"><text:s/></text:span><text:span text:style-name="T39_33">(</text:span><text:span text:style-name="T39_34">WHO),<text:s/></text:span><text:span text:style-name="T39_35">IP4</text:span><text:span text:style-name="T39_36"><text:s/></text:span><text:span text:style-name="T39_37">Monitoring</text:span><text:span text:style-name="T39_38">,<text:s/>Research,<text:s/>Evaluation<text:s/>and<text:s/>L</text:span><text:span text:style-name="T39_39">e</text:span><text:span text:style-name="T39_40">arning</text:span><text:span text:style-name="T39_41"><text:s/>(MREL)<text:s/></text:span><text:span text:style-name="T39_42">is<text:s/></text:span><text:span text:style-name="T39_43">also</text:span><text:span text:style-name="T39_44"><text:s/></text:span><text:span text:style-name="T39_45">led<text:s/>by<text:s/>the</text:span><text:span text:style-name="T39_46"><text:s/>NHS<text:s/>Consortium</text:span><text:span text:style-name="T39_47"><text:s/>for<text:s/>Global<text:s/>Health</text:span><text:span text:style-name="T39_48"><text:s/>(</text:span><text:span text:style-name="T39_49">IP1</text:span><text:span text:style-name="T39_50">)</text:span><text:span text:style-name="T39_51">.</text:span><text:span text:style-name="T39_52"><text:s/></text:span><text:span text:style-name="T39_53">The</text:span><text:span text:style-name="T39_54"><text:s/>Royal<text:s/>College<text:s/>of<text:s/>G</text:span><text:span text:style-name="T39_55">eneral<text:s/></text:span><text:span text:style-name="T39_56">P</text:span><text:span text:style-name="T39_57">ractitioner</text:span><text:span text:style-name="T39_58">s<text:s/>(RCGP</text:span><text:span text:style-name="T39_59">)</text:span><text:span text:style-name="T39_60">,<text:s/>IP6<text:s/>provided<text:s/>training<text:s/>and<text:s/>capacity<text:s/>building<text:s/>sessions<text:s/>to<text:s/>a<text:s/>number<text:s/>of<text:s/></text:span><text:span text:style-name="T39_61">Medical<text:s/>Officers.</text:span><text:span text:style-name="T39_62"><text:s/></text:span><text:span text:style-name="T39_63">In<text:s/>the<text:s/></text:span><text:span text:style-name="T39_64">period<text:s/>under<text:s/>review</text:span><text:span text:style-name="T39_65"><text:s/>(in<text:s/>February<text:s/>2025</text:span><text:span text:style-name="T39_66">,<text:s/>the<text:s/>programme<text:s/>also<text:s/></text:span><text:span text:style-name="T39_67">onboarded</text:span><text:span text:style-name="T39_68"><text:s/></text:span><text:span text:style-name="T39_69">Centre<text:s/>for<text:s/>Epidemic<text:s/>Response<text:s/>and<text:s/>Innovation<text:s/></text:span><text:span text:style-name="T39_70">(</text:span><text:span text:style-name="T39_71">CERI</text:span><text:span text:style-name="T39_72">)</text:span><text:span text:style-name="T39_73">,<text:s/>IP5</text:span><text:span text:style-name="T39_74"><text:s/>at<text:s/>the<text:s/>Stellenbosch<text:s/>University<text:s/></text:span><text:span text:style-name="T39_75">and<text:s/>the</text:span><text:span text:style-name="T39_76"><text:s/>Genomics<text:s/>Surveillance<text:s/>Unit<text:s/>(GSU)<text:s/>in<text:s/>the<text:s/>UK</text:span><text:span text:style-name="T39_77">.</text:span><text:span text:style-name="T39_78"><text:s/></text:span></text:p>
        <text:p text:style-name="P40"><text:span text:style-name="T40_1">This<text:s/>is<text:s/>the<text:s/>second<text:s/>annual<text:s/></text:span><text:span text:style-name="T40_2">review<text:s/>of<text:s/>the<text:s/></text:span><text:span text:style-name="T40_3">programme<text:s/>and</text:span><text:span text:style-name="T40_4"><text:s/>covers<text:s/>the<text:s/>period<text:s/>from<text:s/></text:span><text:span text:style-name="T40_5">November<text:s/>2024<text:s/>t</text:span><text:span text:style-name="T40_6">o</text:span><text:span text:style-name="T40_7"><text:s/></text:span><text:span text:style-name="T40_8">October<text:s/></text:span><text:span text:style-name="T40_9">2025</text:span><text:span text:style-name="T40_10">,<text:s/>though</text:span><text:span text:style-name="T40_11"><text:s/>the<text:s/></text:span><text:span text:style-name="T40_12">bulk<text:s/>of<text:s/>information<text:s/>used<text:s/>for<text:s/></text:span><text:span text:style-name="T40_13">this<text:s/></text:span><text:span text:style-name="T40_14">period<text:s/>is<text:s/>until<text:s/>August<text:s/>2025</text:span><text:span text:style-name="T40_15">.</text:span></text:p>
        <text:p text:style-name="P41"><text:span text:style-name="T41_1">Summary<text:s/>supporting<text:s/>narrative<text:s/>for<text:s/>the<text:s/>overall<text:s/>score<text:s/>in<text:s/>this<text:s/></text:span><text:span text:style-name="T41_2">review.</text:span></text:p>
        <text:p text:style-name="P42"/>
        <text:p text:style-name="P43"><text:span text:style-name="T43_1">Overall,<text:s/>the<text:s/>programme<text:s/>score<text:s/>for<text:s/>this<text:s/>annual<text:s/>review<text:s/>is<text:s/>“A,”<text:s/></text:span><text:span text:style-name="T43_2">This<text:s/>reflects<text:s/>a<text:s/>culmination<text:s/>of<text:s/>scores<text:s/>across<text:s/>all<text:s/>of<text:s/>the<text:s/>programme<text:s/>outputs</text:span><text:span text:style-name="T43_3">,<text:s/>relevant<text:s/>to<text:s/>their<text:s/>respective<text:s/>weightings.<text:s/>F</text:span><text:span text:style-name="T43_4">our</text:span><text:span text:style-name="T43_5"><text:s/>outputs<text:s/>scor</text:span><text:span text:style-name="T43_6">ed</text:span><text:span text:style-name="T43_7"><text:s/>“A+,”<text:s/></text:span><text:span text:style-name="T43_8">one</text:span><text:span text:style-name="T43_9"><text:s/>output<text:s/>scor</text:span><text:span text:style-name="T43_10">ed<text:s/>an</text:span><text:span text:style-name="T43_11"><text:s/>“A”<text:s/>and<text:s/></text:span><text:span text:style-name="T43_12">one<text:s/>output</text:span><text:span text:style-name="T43_13"><text:s/>scor</text:span><text:span text:style-name="T43_14">ed<text:s/>a</text:span><text:span text:style-name="T43_15"><text:s/>“B.”<text:s/></text:span><text:span text:style-name="T43_16">Key<text:s/>achievements</text:span><text:span text:style-name="T43_17"><text:s/></text:span><text:span text:style-name="T43_18">summarised<text:s/>as<text:s/>follows:</text:span></text:p>
        <text:p text:style-name="P44"/>
        <text:list text:style-name="LS53" xml:id="list6">
          <text:list-item>
            <text:p text:style-name="P45"><text:span text:style-name="T45_1">85%<text:s/>of<text:s/>supported<text:s/>health<text:s/>facilities<text:s/>offering<text:s/>the<text:s/>full<text:s/>range<text:s/>of<text:s/>SRH<text:s/>services<text:s/>against<text:s/>a<text:s/>target<text:s/>of<text:s/>75%<text:s/>and<text:s/>80%,<text:s/>of<text:s/>supported<text:s/>healthcare<text:s/>facilities<text:s/>meeting<text:s/>the<text:s/>SRH<text:s/>standards<text:s/>against<text:s/>a<text:s/>target<text:s/>of<text:s/>70%.</text:span></text:p>
          </text:list-item>
          <text:list-item>
            <text:p text:style-name="P46"><text:span text:style-name="T46_1">Social<text:s/>actions<text:s/>across<text:s/>8<text:s/>districts<text:s/>reached<text:s/>over<text:s/>400<text:s/>people<text:s/>via<text:s/>events<text:s/>and<text:s/>outreach.<text:s/>These<text:s/>included<text:s/>sessions<text:s/>on<text:s/>contraception,<text:s/>teenage<text:s/>pregnancy,<text:s/>abortion,<text:s/>and<text:s/>gender-based<text:s/>violence,<text:s/>and<text:s/>were<text:s/>led<text:s/></text:span><text:span text:style-name="T46_2">by<text:s/>IP2-trained<text:s/>provincial<text:s/>champions,<text:s/>including<text:s/>those<text:s/>linked<text:s/>with<text:s/>a<text:s/>Community-Based<text:s/>Organisation<text:s/>(CBO)<text:s/>supported<text:s/>by<text:s/>the<text:s/>programme.</text:span></text:p>
          </text:list-item>
          <text:list-item>
            <text:p text:style-name="P47"><text:span text:style-name="T47_1">Mapping<text:s/></text:span><text:span text:style-name="T47_2">exercise<text:s/>undertaken</text:span><text:span text:style-name="T47_3"><text:s/>to<text:s/>identify<text:s/>the<text:s/>primary<text:s/>financing<text:s/>schemes<text:s/>in<text:s/>the<text:s/>country<text:s/>and<text:s/>subsequently<text:s/>shared<text:s/>with<text:s/></text:span><text:span text:style-name="T47_4">TWG,<text:s/>is</text:span><text:span text:style-name="T47_5"><text:s/>helping<text:s/>support<text:s/>NDoH<text:s/>to<text:s/>assess<text:s/>the<text:s/>strengths<text:s/>and<text:s/>weaknesses<text:s/>of<text:s/>its<text:s/>current<text:s/>health<text:s/>financing<text:s/></text:span><text:span text:style-name="T47_6">system.</text:span></text:p>
          </text:list-item>
          <text:list-item>
            <text:p text:style-name="P48"><text:span text:style-name="T48_1">Development<text:s/>of<text:s/>a<text:s/>National<text:s/>Hospitals<text:s/>Strategy<text:s/>for<text:s/>2025–</text:span><text:span text:style-name="T48_2">2030<text:s/>marked</text:span><text:span text:style-name="T48_3"><text:s/>a<text:s/>significant<text:s/>milestone.<text:s text:c="2"/>Four<text:s/>provinces<text:s/>have<text:s/>already<text:s/>begun<text:s/>using<text:s/>templates<text:s/>produced<text:s/>from<text:s/>this<text:s/>to<text:s/>draft<text:s/>their<text:s/>own<text:s/>operational<text:s/>plans,<text:s/>demonstrating<text:s/>early<text:s/>uptake<text:s/>and<text:s/>relevance.<text:s/>Complementing<text:s/>this,<text:s/>IP3<text:s/>developed<text:s/>a<text:s/>set<text:s/>of<text:s/>hospital<text:s/>performance<text:s/>indicators,<text:s/>which<text:s/>were<text:s/>reviewed<text:s/>during<text:s/>NHCC<text:s/>meetings.<text:s/>These<text:s/>indicators<text:s/>form<text:s/>the<text:s/>basis<text:s/>of<text:s/>a<text:s/>proposed<text:s/>scorecard/dashboard<text:s/>for<text:s/>integrated<text:s/>hospital<text:s/>performance.<text:s text:c="2"/></text:span></text:p>
          </text:list-item>
          <text:list-item>
            <text:p text:style-name="P49"><text:span text:style-name="T49_1">Furthermore,<text:s/></text:span><text:span text:style-name="T49_2">the<text:s/>NDOH<text:s/>has<text:s/>started<text:s/>with<text:s/>lessons<text:s/>sharing<text:s/>via<text:s/>submission<text:s/>of<text:s/>an<text:s/>abstract<text:s/>on<text:s/>the<text:s/>process<text:s/>for<text:s/>developing<text:s/>the<text:s/>strategy<text:s/>to<text:s/>the<text:s/>International<text:s/>Hospital<text:s/>Federation<text:s/>congress.<text:s/></text:span></text:p>
          </text:list-item>
          <text:list-item>
            <text:p text:style-name="P50"><text:span text:style-name="T50_1">Hospital<text:s/>Mentoring<text:s/>Programme<text:s/>launched<text:s/>in<text:s/>11<text:s/>hospitals<text:s/>exceeding<text:s/>the<text:s/>original<text:s/>target<text:s/>of<text:s/>10.<text:s/>Early<text:s/>signs<text:s/>of<text:s/>improvement<text:s/>in<text:s/>areas<text:s/>such<text:s/>as<text:s/>strategic<text:s/>planning,<text:s/>absenteeism<text:s/>management,<text:s/>and<text:s/>expenditure<text:s/>control.<text:s text:c="2"/></text:span><text:span text:style-name="T50_2">Furthermore,<text:s/>hospitals</text:span><text:span text:style-name="T50_3"><text:s/>such<text:s/>as<text:s/>Harry<text:s/>Surtie,<text:s/>Ngwelezana,<text:s/>and<text:s/>Mthatha<text:s/>have<text:s/>already<text:s/>demonstrated<text:s/>measurable<text:s/>improvements<text:s/>in<text:s/>operational<text:s/>efficiency<text:s/>and<text:s/>governance.</text:span></text:p>
          </text:list-item>
          <text:list-item>
            <text:p text:style-name="P51"><text:span text:style-name="T51_1">Embedded<text:s/>TA<text:s/>within<text:s/>the<text:s/>HTA<text:s/></text:span><text:span text:style-name="T51_2">Unit<text:s/>has</text:span><text:span text:style-name="T51_3"><text:s/>supported<text:s/>the<text:s/>development<text:s/>of<text:s/>the<text:s/>HTA<text:s/>Implementation<text:s/>Roadmap.<text:s/></text:span></text:p>
          </text:list-item>
          <text:list-item>
            <text:p text:style-name="P52"><text:span text:style-name="T52_1">IP3<text:s/>completed<text:s/>a<text:s/>‘first-of-its-kind’<text:s/>clinical<text:s/>governance<text:s/>manual,<text:s/>presented<text:s/>for<text:s/>consultation<text:s/>and<text:s/>intended<text:s/>to<text:s/>guide<text:s/>claims<text:s/>management<text:s/>and<text:s/>reduce<text:s/>medico-legal</text:span><text:span text:style-name="T52_2"><text:s/></text:span><text:span text:style-name="T52_3">cases.<text:s/>The<text:s/>manual<text:s/>will<text:s/>cover<text:s/>nine<text:s/>provinces,<text:s/>including<text:s/>four<text:s/>beyond<text:s/>IP3’s<text:s/>direct<text:s/>scope.<text:s text:c="3"/></text:span></text:p>
          </text:list-item>
          <text:list-item>
            <text:p text:style-name="P53"><text:span text:style-name="T53_1">IP5<text:s/>successfully<text:s/>uploaded<text:s/>308<text:s/>targets<text:s/>onto<text:s/>the<text:s/>GISAID<text:s/>EPI-Flu<text:s/>and<text:s/>EPI-RSV<text:s/>databases,<text:s/>and<text:s/></text:span><text:span text:style-name="T53_2">they<text:s/>have</text:span><text:span text:style-name="T53_3"><text:s/>made<text:s/></text:span><text:span text:style-name="T53_4">these<text:s/>publicly</text:span><text:span text:style-name="T53_5"><text:s/></text:span><text:span text:style-name="T53_6">available.</text:span></text:p>
          </text:list-item>
          <text:list-item>
            <text:p text:style-name="P54"><text:span text:style-name="T54_1">IP5<text:s/>furthermore<text:s/>sequenced<text:s/>uploaded<text:s/>all<text:s/>(100%)<text:s/>of<text:s/>the<text:s/>734<text:s/>respiratory<text:s/></text:span><text:span text:style-name="T54_2">samples<text:s/>to</text:span><text:span text:style-name="T54_3"><text:s/>GISAID<text:s/>and<text:s/>shared<text:s/>with<text:s/>public<text:s/>health<text:s/>agencies<text:s/>in<text:s/>South<text:s/>Africa<text:s/>and<text:s/>the<text:s/>UK,<text:s/>exceeding<text:s/>a<text:s/>target<text:s/>of<text:s/>90%</text:span></text:p>
          </text:list-item>
        </text:list>
        <text:p text:style-name="P55"/>
        <text:p text:style-name="P56"><text:span text:style-name="T56_1">There<text:s/>are<text:s/>no<text:s/>outputs<text:s/>that<text:s/>have<text:s/>scored<text:s/>“B”<text:s/>consecutively</text:span><text:span text:style-name="T56_2"><text:s/>in<text:s/>the<text:s/>review<text:s/></text:span><text:span text:style-name="T56_3">nor</text:span><text:span text:style-name="T56_4"><text:s/></text:span><text:span text:style-name="T56_5">its<text:s/>predecessor.</text:span><text:span text:style-name="T56_6"><text:s/></text:span></text:p>
        <text:p text:style-name="P57"/>
        <text:p text:style-name="P58"><text:span text:style-name="T58_1">Major<text:s/>lessons<text:s/>and<text:s/>recommendations<text:s/>for<text:s/>the<text:s/>year<text:s/>ahead</text:span></text:p>
        <text:p text:style-name="P59"><text:span text:style-name="T59_1">Lessons<text:s/>Learnt:</text:span></text:p>
        <text:list text:style-name="LS40" xml:id="list16">
          <text:list-item>
            <text:p text:style-name="P60"><text:span text:style-name="T60_1">Opportunities<text:s/>with<text:s/>G20<text:s/>process</text:span><text:span text:style-name="T60_2">:</text:span><text:span text:style-name="T60_3"><text:s/>While<text:s/>the<text:s/>capacity<text:s/>of<text:s/>NDOH<text:s/>has<text:s/>been<text:s/>stretched<text:s/></text:span><text:span text:style-name="T60_4">du</text:span><text:span text:style-name="T60_5">ring<text:s/>the<text:s/>G20<text:s/>summit,<text:s/>this<text:s/>has<text:s/>also<text:s/>opened<text:s/>a<text:s/>window<text:s/>of<text:s/>opportunity<text:s/>for<text:s/>discussions<text:s/>on<text:s/>sustainable<text:s/>health<text:s/>financing.<text:s/>It<text:s/>would<text:s/>be<text:s/>helpful<text:s/>to<text:s/>maintain<text:s/>momentum<text:s/>and<text:s/>political<text:s/>will,<text:s/>for<text:s/>example<text:s/>by<text:s/>disseminating<text:s/>findings<text:s/>from<text:s/>the<text:s/>H</text:span><text:span text:style-name="T60_6">ealth<text:s/>Financing<text:s/>Project<text:s/>Matrix<text:s/>(HFPM)</text:span><text:span text:style-name="T60_7"><text:s/>for<text:s/>SA<text:s/>with<text:s/>key<text:s/>decision<text:s/>makers,<text:s/>in<text:s/>the<text:s/>final<text:s/>year<text:s/>of<text:s/>the<text:s/>programme.<text:s/></text:span></text:p>
          </text:list-item>
          <text:list-item>
            <text:p text:style-name="P61"><text:span text:style-name="T61_1">Challenges<text:s/>with<text:s/>politicisation<text:s/>of<text:s/>the<text:s/>NHI<text:s/>reforms</text:span><text:span text:style-name="T61_2">:</text:span><text:span text:style-name="T61_3"><text:s/>There<text:s/>is<text:s/>a<text:s/>clear<text:s/>divide<text:s/>between<text:s/></text:span><text:span text:style-name="T61_4">opponents</text:span><text:span text:style-name="T61_5"><text:s/>and<text:s/>advocates<text:s/>for<text:s/></text:span><text:span text:style-name="T61_6">NHI<text:s/>as<text:s/>means<text:s/>to<text:s/>operationalise<text:s/></text:span><text:span text:style-name="T61_7">UHC.<text:s/></text:span><text:span text:style-name="T61_8">IP</text:span><text:span text:style-name="T61_9">3</text:span><text:span text:style-name="T61_10"><text:s/></text:span><text:span text:style-name="T61_11">has<text:s/>attempted<text:s/>to<text:s/>support<text:s/>the<text:s/>Department<text:s/>with<text:s/>messaging<text:s/>to<text:s/>the<text:s/>public.<text:s/></text:span><text:span text:style-name="T61_12">Strategic<text:s/>c</text:span><text:span text:style-name="T61_13">ommunications<text:s/>will<text:s/>be<text:s/>important<text:s/>as<text:s/>a<text:s/>tool<text:s/>to<text:s/>engage<text:s/>the<text:s/>public,<text:s/>and<text:s/>combat<text:s/>misinformation.</text:span></text:p>
          </text:list-item>
          <text:list-item>
            <text:p text:style-name="P62"><text:span text:style-name="T62_1">Sustainable<text:s/>non-cash<text:s/>incentives<text:s/>for<text:s/>SRHR<text:s/>champions<text:s/>improves<text:s/>access<text:s/>to<text:s/>SRHR<text:s/>information<text:s/>and<text:s/>services:</text:span><text:span text:style-name="T62_2"><text:s/></text:span><text:span text:style-name="T62_3">Champion</text:span><text:span text:style-name="T62_4">ing</text:span><text:span text:style-name="T62_5"><text:s/>empowerment<text:s/>with<text:s/>incentives<text:s/>like<text:s/>travel<text:s/>support<text:s/>and<text:s/>branded<text:s/>gear<text:s/>have<text:s/>helped<text:s/></text:span><text:span text:style-name="T62_6">SRHR<text:s/></text:span><text:span text:style-name="T62_7">champions<text:s/>continue<text:s/>their<text:s/>work<text:s/>and<text:s/>build<text:s/>trust<text:s/>in<text:s/>inclusive<text:s/>health<text:s/>programmes.</text:span></text:p>
          </text:list-item>
          <text:list-item>
            <text:p text:style-name="P63"><text:span text:style-name="T63_1">Peer<text:s/>learning<text:s/>opportunities:</text:span><text:span text:style-name="T63_2"><text:s/></text:span><text:span text:style-name="T63_3">During<text:s/>the<text:s/>review<text:s/>period,<text:s/>it<text:s/>was<text:s/>observed<text:s/>that<text:s/>there<text:s/>are<text:s/></text:span><text:span text:style-name="T63_4">outstanding<text:s/>performing</text:span><text:span text:style-name="T63_5"><text:s/></text:span><text:span text:style-name="T63_6">health<text:s/>facilities<text:s/>like<text:s/>the<text:s/>Mamelodi<text:s/>Regional<text:s/>Referral<text:s/>Hospital<text:s/></text:span><text:span text:style-name="T63_7">that<text:s/>can<text:s/>be<text:s/>used<text:s/>as<text:s/>model<text:s/>learning<text:s/>facilities<text:s/>on<text:s/>various<text:s/>aspects<text:s/>of<text:s/>governance<text:s/>and<text:s/>effective<text:s/>leadership</text:span><text:span text:style-name="T63_8">.<text:s/>They<text:s/>may<text:s/>offer<text:s/>practical<text:s/>and<text:s/>contextual<text:s/>benefit,<text:s/>alongside<text:s/>benchmarking.</text:span></text:p>
          </text:list-item>
          <text:list-item>
            <text:p text:style-name="P64"><text:span text:style-name="T64_1">Standardisation<text:s/>of<text:s/>processes<text:s/>is<text:s/>crucial<text:s/>for<text:s/>implementing<text:s/>the<text:s/>HTA<text:s/>strategic<text:s/>plan</text:span><text:span text:style-name="T64_2">:</text:span><text:span text:style-name="T64_3"><text:s/>With<text:s/>significant<text:s/>fragmentation<text:s/>and<text:s/>a<text:s/>large<text:s/></text:span><text:span text:style-name="T64_4">deficit</text:span><text:span text:style-name="T64_5"><text:s/>of<text:s/>skills</text:span><text:span text:style-name="T64_6"><text:s/>due<text:s/>to<text:s/>staff<text:s/>turnover</text:span><text:span text:style-name="T64_7">,<text:s/>strengthening<text:s/>HR<text:s/>and<text:s/>information<text:s/>systems<text:s/>is<text:s/>needed<text:s/>for<text:s/>better<text:s/>access<text:s/>to<text:s/>data</text:span><text:span text:style-name="T64_8">,<text:s/>decision<text:s/>making<text:s/>and<text:s/>continuity<text:s/>amidst<text:s/>shifting<text:s/>contexts<text:s/>and<text:s/>priorities</text:span><text:span text:style-name="T64_9">.</text:span></text:p>
          </text:list-item>
          <text:list-item>
            <text:p text:style-name="P65"><text:span text:style-name="T65_1">Continuous<text:s/>Provincial<text:s/>and<text:s/>Local<text:s/>Engagement<text:s/>Is<text:s/>Critical<text:s/>for<text:s/>Institutionalisation:</text:span><text:span text:style-name="T65_2"><text:s/>Sustained<text:s/>success</text:span><text:span text:style-name="T65_3"><text:s/></text:span><text:span text:style-name="T65_4">depends<text:s/>on<text:s/>consistent<text:s/>provincial<text:s/>and<text:s/>hospital<text:s/>leadership,<text:s/>especially<text:s/>for<text:s/>long-term<text:s/>tools<text:s/>like<text:s/>medico-legal<text:s/>registers<text:s/>and<text:s/></text:span><text:span text:style-name="T65_5">P</text:span><text:span text:style-name="T65_6">atient<text:s/>Safety<text:s/>Incident<text:s/>(PSI)</text:span><text:span text:style-name="T65_7"><text:s/></text:span><text:span text:style-name="T65_8">frameworks.<text:s/>Provinces<text:s/>involved<text:s/>in<text:s/>co-development<text:s/>are<text:s/>more<text:s/>likely<text:s/>to<text:s/>adopt<text:s/>tools.<text:s/>IP3<text:s/>has<text:s/>set<text:s/>up<text:s/>regular<text:s/>feedback<text:s/>channels<text:s/>and<text:s/>is<text:s/>navigating<text:s/>differing<text:s/>views<text:s/>on<text:s/>support<text:s/>needs</text:span><text:span text:style-name="T65_9">.</text:span></text:p>
          </text:list-item>
        </text:list>
        <text:p text:style-name="P66"/>
        <text:p text:style-name="P67"/>
        <text:p text:style-name="P68"/>
        <text:p text:style-name="P69"><text:span text:style-name="T69_1">Recommendations</text:span></text:p>
        <text:h text:style-name="P70" text:outline-level="3"><text:bookmark-start text:name="_Toc207359954"/><text:span text:style-name="T70_1">Review<text:s/>Recommendations</text:span><text:bookmark-end text:name="_Toc207359954"/></text:h>
        <table:table table:style-name="Table4">
          <table:table-column table:style-name="Column10"/>
          <table:table-column table:style-name="Column11"/>
          <table:table-row table:style-name="Row9">
            <table:table-cell table:style-name="Cell23">
              <text:p text:style-name="P71"><text:span text:style-name="T71_1">Recommendations</text:span></text:p>
            </table:table-cell>
            <table:table-cell table:style-name="Cell24">
              <text:p text:style-name="P72"><text:span text:style-name="T72_1">Deadline</text:span></text:p>
            </table:table-cell>
          </table:table-row>
          <table:table-row table:style-name="Row10">
            <table:table-cell table:style-name="Cell25">
              <text:list text:style-name="LS54" xml:id="list22">
                <text:list-item>
                  <text:p text:style-name="P73"><text:span text:style-name="T73_1">Under<text:s/>output<text:s/>1,<text:s/>IP2<text:s/>and<text:s/>its<text:s/>downstream<text:s/>CBO<text:s/>to<text:s/>document<text:s/>how<text:s/>they<text:s/>will<text:s/>prioritise<text:s/>young<text:s/>persons<text:s/>with<text:s/>disability<text:s/>and<text:s/>LGBTQIA+<text:s/>youth,<text:s/>aiming<text:s/>to<text:s/>increase<text:s/>their<text:s/>participation<text:s/>in<text:s/>sessions.</text:span></text:p>
                </text:list-item>
              </text:list>
            </table:table-cell>
            <table:table-cell table:style-name="Cell26">
              <text:p text:style-name="P74"><text:span text:style-name="T74_1">31<text:s/>December<text:s/>2025</text:span></text:p>
            </table:table-cell>
          </table:table-row>
          <table:table-row table:style-name="Row11">
            <table:table-cell table:style-name="Cell27">
              <text:list text:style-name="LS54" xml:id="list23" text:continue-list="list22">
                <text:list-item>
                  <text:p text:style-name="P75"><text:span text:style-name="T75_1">Under<text:s/>output<text:s/>2,<text:s/>IP4<text:s/>to<text:s/>document<text:s/>a<text:s/>clear<text:s/>roadmap<text:s/>for<text:s/>influence,<text:s/>including<text:s/>how<text:s/>to<text:s/>overcome<text:s/>bottlenecks<text:s/>like<text:s/>competing<text:s/>priorities<text:s/>that<text:s/>frustrated<text:s/>efforts<text:s/>to<text:s/>drive<text:s/>reforms<text:s/>in<text:s/>health<text:s/>financing<text:s/>that<text:s/>is<text:s/>aimed<text:s/>at<text:s/>increasing<text:s/>access<text:s/>to<text:s/>healthcare<text:s/>for<text:s/>all.</text:span></text:p>
                </text:list-item>
              </text:list>
            </table:table-cell>
            <table:table-cell table:style-name="Cell28">
              <text:p text:style-name="P76"><text:span text:style-name="T76_1">31<text:s/>December<text:s/>2025</text:span></text:p>
            </table:table-cell>
          </table:table-row>
          <table:table-row table:style-name="Row12">
            <table:table-cell table:style-name="Cell29">
              <text:list text:style-name="LS54" xml:id="list24" text:continue-list="list22">
                <text:list-item>
                  <text:p text:style-name="P77"><text:span text:style-name="T77_1">Under<text:s/>output<text:s/>3,<text:s/>IP1<text:s/>and<text:s/>the<text:s/>respective<text:s/>PDoHs<text:s/>to<text:s/>review<text:s/>what<text:s/>aspects<text:s/>of<text:s/>twinning<text:s/>are<text:s/>feasible<text:s/>within<text:s/>the<text:s/>remaining<text:s/>programme<text:s/>lifespan,<text:s/>and<text:s/>set<text:s/>strong<text:s/>targets,<text:s/>including<text:s/>how<text:s/>the<text:s/>NHS-PDoH<text:s/>relationships<text:s/>can<text:s/>be<text:s/>maintained<text:s/>post-programme.</text:span></text:p>
                </text:list-item>
              </text:list>
            </table:table-cell>
            <table:table-cell table:style-name="Cell30">
              <text:p text:style-name="P78"><text:span text:style-name="T78_1">30<text:s/>November<text:s/>2025</text:span></text:p>
            </table:table-cell>
          </table:table-row>
          <table:table-row table:style-name="Row13">
            <table:table-cell table:style-name="Cell31">
              <text:list text:style-name="LS54" xml:id="list25" text:continue-list="list22">
                <text:list-item>
                  <text:p text:style-name="P79"><text:span text:style-name="T79_1">Under<text:s/>output<text:s/>4,<text:s/>IP3<text:s/>technical<text:s/>advisors<text:s/>are<text:s/>encouraged<text:s/>to<text:s/>consider<text:s/>strategies<text:s/></text:span><text:span text:style-name="T79_2">for<text:s/>integrating<text:s/>their<text:s/>activities<text:s/>into<text:s/>standard<text:s/>practice,<text:s/>should<text:s/>they<text:s/>no<text:s/>longer<text:s/>be<text:s/>directly<text:s/>involved<text:s/>in<text:s/>these<text:s/>roles,<text:s/>to<text:s/>ensure<text:s/>continued<text:s/>progress.</text:span></text:p>
                </text:list-item>
              </text:list>
            </table:table-cell>
            <table:table-cell table:style-name="Cell32">
              <text:p text:style-name="P80"><text:span text:style-name="T80_1">31<text:s/>December<text:s/>2025</text:span></text:p>
            </table:table-cell>
          </table:table-row>
          <table:table-row table:style-name="Row14">
            <table:table-cell table:style-name="Cell33">
              <text:list text:style-name="LS54" xml:id="list26" text:continue-list="list22">
                <text:list-item>
                  <text:p text:style-name="P81"><text:span text:style-name="T81_1">Under<text:s/>output<text:s/>6,<text:s/>the<text:s/>BHC<text:s/>Pretoria<text:s/>team,<text:s/>the<text:s/>CERI/SUN<text:s/>and<text:s/>the<text:s/>GSU<text:s/>to<text:s/>update<text:s/>the<text:s/>risk<text:s/>register<text:s/>to<text:s/>include<text:s/>potential<text:s/>incidents<text:s/>that<text:s/>may<text:s/>destroy<text:s/>laboratory<text:s/>information<text:s/>systems<text:s/>and<text:s/>samples,<text:s/>and<text:s/>to<text:s/>include<text:s/>appropriate<text:s/>mitigation<text:s/>strategies.</text:span></text:p>
                </text:list-item>
              </text:list>
            </table:table-cell>
            <table:table-cell table:style-name="Cell34">
              <text:p text:style-name="P82"><text:span text:style-name="T82_1">31<text:s/>December<text:s/>2025</text:span></text:p>
            </table:table-cell>
          </table:table-row>
          <table:table-row table:style-name="Row15">
            <table:table-cell table:style-name="Cell35">
              <text:list text:style-name="LS54" xml:id="list27" text:continue-list="list22">
                <text:list-item>
                  <text:p text:style-name="P83"><text:span text:style-name="T83_1">As<text:s/>the<text:s/>UK-SA<text:s/>HSSP<text:s/>enters<text:s/>its<text:s/>final<text:s/>year,<text:s/>BHC<text:s/>Pretoria<text:s/>to<text:s/>consider<text:s/>what<text:s/>the<text:s/>implications<text:s/>of<text:s/>reductions<text:s/>in<text:s/>UK<text:s/>ODA<text:s/>and<text:s/>spend<text:s/>of<text:s/>other<text:s/>partners<text:s/>like<text:s/>the<text:s/>USG<text:s/>will<text:s/>have<text:s/>on<text:s/>successor<text:s/>programmes<text:s/>and<text:s/>on<text:s/>the<text:s/>sustenance<text:s/>of<text:s/>progress<text:s/>made<text:s/>on<text:s/>key<text:s/>outputs.</text:span></text:p>
                </text:list-item>
              </text:list>
            </table:table-cell>
            <table:table-cell table:style-name="Cell36">
              <text:p text:style-name="P84"><text:span text:style-name="T84_1">30<text:s/>April<text:s/>2026</text:span></text:p>
            </table:table-cell>
          </table:table-row>
          <table:table-row table:style-name="Row16">
            <table:table-cell table:style-name="Cell37">
              <text:list text:style-name="LS54" xml:id="list28" text:continue-list="list22">
                <text:list-item>
                  <text:p text:style-name="P85"><text:span text:style-name="T85_1">It<text:s/>is<text:s/>recommended<text:s/>that<text:s/>implementing<text:s/>partners<text:s/>further<text:s/>prioritise<text:s/>fostering<text:s/>diversity<text:s/>within<text:s/>training<text:s/>cohorts<text:s/>and<text:s/>knowledge<text:s/>exchange<text:s/>initiatives,<text:s/>thereby<text:s/>maximising<text:s/>the<text:s/>efficacy<text:s/>of<text:s/>these<text:s/>investments.</text:span></text:p>
                </text:list-item>
              </text:list>
            </table:table-cell>
            <table:table-cell table:style-name="Cell38">
              <text:p text:style-name="P86"><text:span text:style-name="T86_1">31<text:s/>December<text:s/>2025</text:span></text:p>
            </table:table-cell>
          </table:table-row>
          <table:table-row table:style-name="Row17">
            <table:table-cell table:style-name="Cell39">
              <text:list text:style-name="LS54" xml:id="list29" text:continue-list="list22">
                <text:list-item>
                  <text:p text:style-name="P87"><text:span text:style-name="T87_1">It<text:s/>is<text:s/>recommended<text:s/>that<text:s/>implementing<text:s/>partners<text:s/>consider<text:s/>strengthening<text:s/>gender-sensitive<text:s/>approaches<text:s/>and<text:s/>ensuring<text:s/>strategies<text:s/>to<text:s/>reach<text:s/>marginalised<text:s/>and<text:s/>vulnerable<text:s/>groups<text:s/>are<text:s/>further<text:s/>integrated<text:s/>during<text:s/>the<text:s/>third<text:s/>year<text:s/>of<text:s/>the<text:s/>programme.</text:span></text:p>
                </text:list-item>
              </text:list>
            </table:table-cell>
            <table:table-cell table:style-name="Cell40">
              <text:p text:style-name="P88"><text:span text:style-name="T88_1">31<text:s/>December<text:s/>2025</text:span></text:p>
            </table:table-cell>
          </table:table-row>
          <table:table-row table:style-name="Row18">
            <table:table-cell table:style-name="Cell41">
              <text:list text:style-name="LS54" xml:id="list30" text:continue-list="list22">
                <text:list-item>
                  <text:p text:style-name="P89"><text:span text:style-name="T89_1">BHC<text:s/>Pretoria<text:s/>may<text:s/>consider<text:s/>enhancing<text:s/>connections<text:s/>among<text:s/>various<text:s/>implementing<text:s/>partners,<text:s/>using<text:s/>the<text:s/>HSSP<text:s/>Programme<text:s/>Board<text:s/>meeting<text:s/>as<text:s/>a<text:s/>forum<text:s/>to<text:s/>identify<text:s/>potential<text:s/>areas<text:s/>for<text:s/>exchange<text:s/>of<text:s/>ideas,<text:s/>where<text:s/>suitable.</text:span></text:p>
                </text:list-item>
              </text:list>
            </table:table-cell>
            <table:table-cell table:style-name="Cell42">
              <text:p text:style-name="P90"><text:span text:style-name="T90_1">31<text:s/>December<text:s/>2025</text:span></text:p>
            </table:table-cell>
          </table:table-row>
          <table:table-row table:style-name="Row19">
            <table:table-cell table:style-name="Cell43">
              <text:list text:style-name="LS54" xml:id="list31" text:continue-list="list22">
                <text:list-item>
                  <text:p text:style-name="P91"><text:span text:style-name="T91_1">BHC<text:s/>Pretoria<text:s/>to<text:s/>develop<text:s/>and<text:s/>revise<text:s/>its</text:span><text:span text:style-name="T91_2"><text:s/></text:span><text:span text:style-name="T91_3">formal<text:s/>risk<text:s/>appetite<text:s/>statement<text:s/>and<text:s/>add<text:s/>supporting<text:s/>narrative<text:s/>to<text:s/>better<text:s/>guide<text:s/>the<text:s/>teams’<text:s/>capacity<text:s/>to<text:s/>monitor<text:s/>and<text:s/>manage<text:s/>risks,<text:s/>for<text:s/>example<text:s/>delays<text:s/>related<text:s/>to<text:s/>stakeholder<text:s/>engagement,<text:s/>the<text:s/>specific<text:s/>delivery<text:s/>context<text:s/>and<text:s/>the<text:s/>resultant<text:s/>impact<text:s/>on<text:s/>programme’s<text:s/>objectives</text:span></text:p>
                </text:list-item>
              </text:list>
              <text:p text:style-name="P92"/>
            </table:table-cell>
            <table:table-cell table:style-name="Cell44">
              <text:p text:style-name="P93"><text:span text:style-name="T93_1">30<text:s/>November<text:s/>2025</text:span></text:p>
            </table:table-cell>
          </table:table-row>
          <table:table-row table:style-name="Row20">
            <table:table-cell table:style-name="Cell45">
              <text:list text:style-name="LS54" xml:id="list32" text:continue-list="list22">
                <text:list-item>
                  <text:p text:style-name="P94"><text:span text:style-name="T94_1">For<text:s/>the<text:s/>final<text:s/>year,<text:s/>the<text:s/>MREL<text:s/>consultant<text:s/>and<text:s/>BHC<text:s/>may<text:s/>review<text:s/>coordination<text:s/>practices<text:s/>to<text:s/>clarify<text:s/>delivery<text:s/>expectations<text:s/>and<text:s/>roles<text:s/>and<text:s/>responsibilities,<text:s/>supporting<text:s/>effective<text:s/>collaboration.<text:s/>For<text:s/>instance,<text:s/>BHC<text:s/>should<text:s/>establish<text:s/>clear<text:s/>timelines<text:s/>and<text:s/>coordinate<text:s/>MREL<text:s/>activities<text:s/>with<text:s/>the<text:s/>consultant<text:s/>prior<text:s/>to<text:s/>the<text:s/>Programme<text:s/>Completion<text:s/>Review.<text:s/></text:span></text:p>
                </text:list-item>
              </text:list>
            </table:table-cell>
            <table:table-cell table:style-name="Cell46">
              <text:p text:style-name="P95"><text:span text:style-name="T95_1">31<text:s/>December<text:s/>2025</text:span></text:p>
            </table:table-cell>
          </table:table-row>
          <table:table-row table:style-name="Row21">
            <table:table-cell table:style-name="Cell47">
              <text:list text:style-name="LS54" xml:id="list33" text:continue-list="list22">
                <text:list-item>
                  <text:p text:style-name="P96"><text:span text:style-name="T96_1">Effectiveness<text:s/>in<text:s/>this<text:s/>programme<text:s/>as<text:s/>a<text:s/>whole<text:s/>could<text:s/>be<text:s/>improved<text:s/>through<text:s/>better<text:s/>alignment<text:s/>of<text:s/>partners<text:s/>to<text:s/>drive<text:s/>greater<text:s/>cost<text:s/>effectiveness.</text:span></text:p>
                </text:list-item>
              </text:list>
            </table:table-cell>
            <table:table-cell table:style-name="Cell48">
              <text:p text:style-name="P97"><text:span text:style-name="T97_1">31<text:s/>March<text:s/>2026</text:span></text:p>
            </table:table-cell>
          </table:table-row>
          <table:table-row table:style-name="Row22">
            <table:table-cell table:style-name="Cell49">
              <text:list text:style-name="LS54" xml:id="list34" text:continue-list="list22">
                <text:list-item>
                  <text:p text:style-name="P98"><text:span text:style-name="T98_1">Work<text:s/>with<text:s/>MREL<text:s/>provider<text:s/>to<text:s/>strengthen<text:s/>Value<text:s/>for<text:s/>Money<text:s/>indicators<text:s/>by<text:s/>adding<text:s/>quantitative<text:s/>indicators,<text:s/>including<text:s/>on<text:s/>areas<text:s/>such<text:s/>as<text:s/>daily<text:s/>rate<text:s/>of<text:s/>staff/consults<text:s/>and<text:s/>percentage<text:s/>of<text:s/>admin<text:s/>costs</text:span></text:p>
                </text:list-item>
              </text:list>
            </table:table-cell>
            <table:table-cell table:style-name="Cell50">
              <text:p text:style-name="P99"><text:span text:style-name="T99_1">15<text:s/>January<text:s/>2026</text:span></text:p>
            </table:table-cell>
          </table:table-row>
        </table:table>
        <text:p text:style-name="P100"/>
        <text:p text:style-name="P101"/>
        <text:p text:style-name="P102"><text:span text:style-name="T102_1"><text:tab/></text:span></text:p>
      </text:section>
      <text:section text:style-name="S2" text:name="S2">
        <text:p text:style-name="P103"/>
        <text:p text:style-name="P104"/>
        <text:p text:style-name="P105"/>
        <text:h text:style-name="P106" text:outline-level="2"><text:span text:style-name="T106_1">B:<text:s/>THEORY<text:s/>OF<text:s/>CHANGE<text:s/>AND<text:s/>PROGRESS<text:s/>TOWARDS<text:s/>OUTCOMES<text:s/></text:span><text:span text:style-name="T106_2">[1-2<text:s/>pages]</text:span></text:h>
        <text:p text:style-name="P107"/>
        <text:p text:style-name="P108"><text:span text:style-name="T108_1">Summarise<text:s/>the<text:s/>programme’s<text:s/></text:span><text:span text:style-name="T108_2"><text:a xlink:type="simple" xlink:href="https://fcogovuk.sharepoint.com/teams/prof/_layouts/15/Doc.aspx?OR=teams&amp;action=edit&amp;sourcedoc=%7bE730D961-222B-456A-A1B3-DE32308F404E%7d"><text:span text:style-name="T108_3">theory<text:s/>of<text:s/>change</text:span></text:a></text:span><text:span text:style-name="T108_4">,<text:s/>including<text:s/>any<text:s/>changes<text:s/>to<text:s/>outcome<text:s/>and<text:s/>impact<text:s/>indicators<text:s/>from<text:s/>the<text:s/>original<text:s/>business<text:s/>case.</text:span><text:span text:style-name="T108_5"><text:s/></text:span></text:p>
        <text:p text:style-name="P109"/>
        <text:p text:style-name="P110"><text:span text:style-name="T110_1">Th</text:span><text:span text:style-name="T110_2">e<text:s/>HSSP<text:s/>assumes<text:s/>that<text:s/>the<text:s/>six<text:s/>prioritised<text:s/>outputs<text:s/></text:span><text:span text:style-name="T110_3">listed<text:s/>in<text:s/>Section<text:s/>A<text:s/></text:span><text:span text:style-name="T110_4">w</text:span><text:span text:style-name="T110_5">ill</text:span><text:span text:style-name="T110_6"><text:s/>translate<text:s/>into<text:s/>desired<text:s/>outcomes<text:s/>that<text:s/>give<text:s/>reasonable<text:s/>belief<text:s/>that<text:s/>the<text:s/>desired<text:s/>impacts<text:s/>will<text:s/>be<text:s/>achieved.</text:span><text:span text:style-name="T110_7"><text:s/></text:span><text:span text:style-name="T110_8">At<text:s/>output<text:s/>and<text:s/>outcome<text:s/>level,<text:s/>t</text:span><text:span text:style-name="T110_9">he<text:s/>HSSP<text:s/>hypothesi</text:span><text:span text:style-name="T110_10">s</text:span><text:span text:style-name="T110_11">es<text:s/>that<text:s/></text:span><text:span text:style-name="T110_12">(i)<text:s/></text:span><text:span text:style-name="T110_13">IF</text:span><text:span text:style-name="T110_14"><text:s/>there<text:s/>is<text:s/></text:span><text:span text:style-name="T110_15">an<text:s/></text:span><text:span text:style-name="T110_16">increase</text:span><text:span text:style-name="T110_17"><text:s/>in</text:span><text:span text:style-name="T110_18"><text:s/>knowledge</text:span><text:span text:style-name="T110_19"><text:s/>and<text:s/>skills<text:s/>of<text:s/>health<text:s/>workers<text:s/>in<text:s/>the<text:s/>areas<text:s/>of<text:s/>SRHR<text:s/></text:span><text:span text:style-name="T110_20">AND</text:span><text:span text:style-name="T110_21"><text:s/>health<text:s/>financing<text:s/>reforms<text:s/>are<text:s/>undertaken<text:s/></text:span><text:span text:style-name="T110_22">AND</text:span><text:span text:style-name="T110_23"><text:s/>the<text:s/>capacity<text:s/>of<text:s/>healthcare<text:s/>providers<text:s/>in<text:s/></text:span><text:span text:style-name="T110_24">patient<text:s/>management<text:s/>and<text:s/>leadership<text:s/></text:span><text:span text:style-name="T110_25">at<text:s/>all<text:s/>levels<text:s/>is<text:s/>improved</text:span><text:span text:style-name="T110_26">,<text:s/></text:span><text:span text:style-name="T110_27">there<text:s/>will<text:s/>be<text:s/>greater<text:s/></text:span><text:span text:style-name="T110_28">i</text:span><text:span text:style-name="T110_29">nclusion<text:s/>and<text:s/>equity<text:s/>in<text:s/>accessing<text:s/>quality<text:s/>care;<text:s/>(ii)<text:s/></text:span><text:span text:style-name="T110_30"><text:s/></text:span><text:span text:style-name="T110_31">IF</text:span><text:span text:style-name="T110_32"><text:s/>there<text:s/>is<text:s/>improved<text:s/></text:span><text:span text:style-name="T110_33">capacity<text:s/>of<text:s/>healthcare<text:s/>providers<text:s/></text:span><text:span text:style-name="T110_34">AND</text:span><text:span text:style-name="T110_35"><text:s/></text:span><text:span text:style-name="T110_36">enhanced<text:s/>capacity<text:s/>on<text:s/>health<text:s/>technology<text:s/>assessments<text:s/></text:span><text:span text:style-name="T110_37">AND</text:span><text:span text:style-name="T110_38"><text:s/></text:span><text:span text:style-name="T110_39">strengthened<text:s/>medico-legal<text:s/></text:span><text:span text:style-name="T110_40">p</text:span><text:span text:style-name="T110_41">r</text:span><text:span text:style-name="T110_42">o</text:span><text:span text:style-name="T110_43">cesses<text:s/>at<text:s/>national<text:s/>and<text:s/>provincial<text:s/>levels,<text:s/>there<text:s/>will<text:s/>be<text:s/>increased<text:s/>effectiveness<text:s/>and<text:s/>oversight<text:s/>of<text:s/>healthcare<text:s/>resource<text:s/>and<text:s/>expenditure,<text:s/>and;<text:s/>(iii)</text:span><text:span text:style-name="T110_44"><text:s/></text:span><text:span text:style-name="T110_45">IF</text:span><text:span text:style-name="T110_46"><text:s/>there<text:s/>is<text:s/>enhanced<text:s/></text:span><text:span text:style-name="T110_47">effectiveness<text:s/>of<text:s/>South<text:s/>Africa’s<text:s/>pandemic<text:s/>preparedness<text:s/>and<text:s/>response<text:s/>ecosystem,<text:s/>there<text:s/>were<text:s/>will<text:s/>be<text:s/>improve</text:span><text:span text:style-name="T110_48">d</text:span><text:span text:style-name="T110_49"><text:s/>responsiveness<text:s/>and<text:s/>resilience<text:s/>of<text:s/></text:span><text:span text:style-name="T110_50">South<text:s/>Africa’s<text:s/>health<text:s/>systems<text:s/>to<text:s/>public<text:s/>health<text:s/>challenges,<text:s/>including<text:s/>pandemics.</text:span><text:span text:style-name="T110_51"><text:s/></text:span></text:p>
        <text:p text:style-name="P111"/>
        <text:p text:style-name="P112"><text:span text:style-name="T112_1">In<text:s/>the<text:s/>first<text:s/>year<text:s/>of<text:s/>the<text:s/>programme,<text:s/>the<text:s/>theory<text:s/>of<text:s/>change</text:span><text:span text:style-name="T112_2"><text:s/>and<text:s/>logframe<text:s/></text:span><text:span text:style-name="T112_3">were<text:s/>modified</text:span><text:span text:style-name="T112_4"><text:s/>with<text:s/>changes<text:s/></text:span><text:span text:style-name="T112_5">at<text:s/>impact<text:s/>level,<text:s/>w</text:span><text:span text:style-name="T112_6">hich<text:s/>led<text:s/></text:span><text:span text:style-name="T112_7">to<text:s/>a</text:span><text:span text:style-name="T112_8"><text:s/></text:span><text:span text:style-name="T112_9">simplification,<text:s/>moving</text:span><text:span text:style-name="T112_10"><text:s/></text:span><text:span text:style-name="T112_11">fro</text:span><text:span text:style-name="T112_12">m<text:s/>two<text:s/></text:span><text:span text:style-name="T112_13">impact<text:s/></text:span><text:span text:style-name="T112_14">s</text:span><text:span text:style-name="T112_15">tatements<text:s/>(</text:span><text:span text:style-name="T112_16">“More<text:s/>equitable<text:s/>access<text:s/>to<text:s/>good<text:s/>quality<text:s/>care</text:span><text:span text:style-name="T112_17">”</text:span><text:span text:style-name="T112_18">,<text:s/>and<text:s/></text:span><text:span text:style-name="T112_19">“</text:span><text:span text:style-name="T112_20">Strengthened<text:s/>Pandemic<text:s/>P</text:span><text:span text:style-name="T112_21">r</text:span><text:span text:style-name="T112_22">eparedness<text:s/></text:span><text:span text:style-name="T112_23">for<text:s/>South</text:span><text:span text:style-name="T112_24"><text:s/>Africa<text:s/>and<text:s/>the<text:s/>world”)</text:span><text:span text:style-name="T112_25"><text:s/></text:span><text:span text:style-name="T112_26">,<text:s/>to<text:s/></text:span><text:span text:style-name="T112_27">one<text:s/>impact<text:s/>statement<text:s/>(</text:span><text:span text:style-name="T112_28">“improved<text:s/>health<text:s/>and<text:s/>wellbeing<text:s/>for<text:s/>all<text:s/>in<text:s/>South<text:s/>Africa”</text:span><text:span text:style-name="T112_29">).</text:span><text:span text:style-name="T112_30"><text:s/></text:span><text:span text:style-name="T112_31">In<text:s/>the<text:s/>second<text:s/>year<text:s/>(</text:span><text:span text:style-name="T112_32">this</text:span><text:span text:style-name="T112_33"><text:s/>review</text:span><text:span text:style-name="T112_34"><text:s/>period</text:span><text:span text:style-name="T112_35">)</text:span><text:span text:style-name="T112_36">,<text:s/></text:span><text:span text:style-name="T112_37">clarifications</text:span><text:span text:style-name="T112_38"><text:s/>to<text:s/>the<text:s/>outputs</text:span><text:span text:style-name="T112_39"><text:s/>were<text:s/>made<text:s/>as<text:s/>recommended<text:s/>by<text:s/>the<text:s/>previous<text:s/>annual<text:s/>review,<text:s/>to<text:s/>better<text:s/>capture</text:span><text:span text:style-name="T112_40"><text:s/>the<text:s/></text:span><text:span text:style-name="T112_41">contributions</text:span><text:span text:style-name="T112_42"><text:s/>of</text:span><text:span text:style-name="T112_43"><text:s/></text:span><text:span text:style-name="T112_44">IP3</text:span><text:span text:style-name="T112_45"><text:s/>and<text:s/>the<text:s/></text:span><text:span text:style-name="T112_46">institutional<text:s/>partnerships<text:s/>on<text:s/>out</text:span><text:span text:style-name="T112_47">puts</text:span><text:span text:style-name="T112_48"><text:s/>2</text:span><text:span text:style-name="T112_49"><text:s/>(improved<text:s/>capacity<text:s/>of<text:s/>healthcare<text:s/>providers)<text:s/>and<text:s/></text:span><text:span text:style-name="T112_50">3</text:span><text:span text:style-name="T112_51"><text:s/></text:span><text:span text:style-name="T112_52">(enhanced<text:s/>capacity<text:s/>of<text:s/></text:span><text:span text:style-name="T112_53">National<text:s/>Department<text:s/>of<text:s/>Health<text:s/>(</text:span><text:span text:style-name="T112_54">NDoH</text:span><text:span text:style-name="T112_55">)</text:span><text:span text:style-name="T112_56"><text:s/>and</text:span><text:span text:style-name="T112_57"><text:s/>the<text:s/>Provincial<text:s/>Department<text:s/>of<text:s/>Health</text:span><text:span text:style-name="T112_58"><text:s/></text:span><text:span text:style-name="T112_59">(</text:span><text:span text:style-name="T112_60">PDoH)</text:span><text:span text:style-name="T112_61"><text:s/>in<text:s/>S</text:span><text:span text:style-name="T112_62">outh<text:s/></text:span><text:span text:style-name="T112_63">A</text:span><text:span text:style-name="T112_64">frica</text:span><text:span text:style-name="T112_65">.</text:span></text:p>
        <text:p text:style-name="P113"/>
        <text:p text:style-name="P114"><text:span text:style-name="T114_1">The<text:s/>review<text:s/>noted<text:s/>that<text:s/>(</text:span><text:span text:style-name="T114_2">i)<text:s/></text:span><text:span text:style-name="T114_3">challenges<text:s/></text:span><text:span text:style-name="T114_4">highlighted</text:span><text:span text:style-name="T114_5"><text:s/>in<text:s/>the<text:s/>business<text:s/>case</text:span><text:span text:style-name="T114_6">—such<text:s/>as<text:s/></text:span><text:span text:style-name="T114_7">inequitable<text:s/></text:span><text:span text:style-name="T114_8">SRHR<text:s/></text:span><text:span text:style-name="T114_9">access</text:span><text:span text:style-name="T114_10">,</text:span><text:span text:style-name="T114_11"><text:s/>management<text:s/></text:span><text:span text:style-name="T114_12">skill<text:s/>gaps</text:span><text:span text:style-name="T114_13">,<text:s/></text:span><text:span text:style-name="T114_14">high<text:s/>medico-legal<text:s/></text:span><text:span text:style-name="T114_15">costs</text:span><text:span text:style-name="T114_16">,<text:s/></text:span><text:span text:style-name="T114_17">and<text:s/>health<text:s/>financing<text:s/></text:span><text:span text:style-name="T114_18">bottlenecks—remain</text:span><text:span text:style-name="T114_19">;</text:span><text:span text:style-name="T114_20"><text:s/>(ii)<text:s/></text:span><text:span text:style-name="T114_21">the<text:s/>HSSP<text:s/>goals<text:s/>are<text:s/>determined<text:s/>by<text:s/>the<text:s/>national<text:s/>and<text:s/>provincial<text:s/>departments<text:s/>of<text:s/>health<text:s/>as<text:s/>critical,<text:s/>and<text:s/>are<text:s/>widely<text:s/>well<text:s/>received<text:s/>across<text:s/>all<text:s/>levels<text:s/>of<text:s/>care</text:span><text:span text:style-name="T114_22">;<text:s/>(iii)</text:span><text:span text:style-name="T114_23"><text:s/>the<text:s/>interventions<text:s/>implemented<text:s/>so<text:s/>far,<text:s/>have<text:s/>contributed,<text:s/>at<text:s/>least<text:s/>qualitatively,<text:s/>to<text:s/></text:span><text:span text:style-name="T114_24">an<text:s/></text:span><text:span text:style-name="T114_25">improvement<text:s/>in<text:s/>key<text:s/>health<text:s/>facility<text:s/>metrics</text:span><text:span text:style-name="T114_26">.</text:span><text:span text:style-name="T114_27"><text:s/></text:span></text:p>
        <text:p text:style-name="P115"/>
        <text:p text:style-name="P116"><text:span text:style-name="T116_1">Risks<text:s/>persist,<text:s/>particularly<text:s/>regarding<text:s/>the<text:s/>size<text:s/>of<text:s/>the<text:s/>health<text:s/>workforce<text:s/>and<text:s/>its<text:s/>ability<text:s/>to<text:s/>maintain<text:s/>improved<text:s/>care<text:s/>quality,<text:s/>essential<text:s/>to<text:s/>reduce<text:s/>avoidable<text:s/>medico-legal<text:s/>suits.<text:s/>Additionally,<text:s/>tracking<text:s/>progress<text:s/>for<text:s/>some<text:s/>outputs<text:s/>remains<text:s/>challenging,<text:s/>for<text:s/>example<text:s/>quantifying<text:s/>changes<text:s/>in<text:s/>health<text:s/>worker<text:s/>knowledge<text:s/>and<text:s/>attitudes<text:s/>related<text:s/>to<text:s/>quality<text:s/>of<text:s/>care<text:s/>and<text:s/>medico-legal<text:s/>issues.<text:s/>Nonetheless,<text:s/>the<text:s/>assumptions<text:s/>underpinning<text:s/>the<text:s/>theory<text:s/>of<text:s/>change<text:s/>remain<text:s/>valid,<text:s/>and<text:s/>there<text:s/>is<text:s/>value<text:s/>in<text:s/>continuing<text:s/>the<text:s/>programme.</text:span></text:p>
        <text:p text:style-name="P117"/>
        <text:p text:style-name="P118"><text:bookmark-start text:name="_Hlk24972338"/><text:bookmark-end text:name="_Hlk24972338"/><text:span text:style-name="T118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18_2">the<text:s/>year<text:s/>ahead?</text:span><text:span text:style-name="T118_3"><text:s/></text:span></text:p>
        <text:p text:style-name="P119"><text:span text:style-name="T119_1">As<text:s/></text:span><text:bookmark-start text:name="_Int_SV0HGrty"/><text:span text:style-name="T119_2">demonstrated</text:span><text:bookmark-end text:name="_Int_SV0HGrty"/><text:span text:style-name="T119_3"><text:s/>in<text:s/>section<text:s/>C,<text:s/>the</text:span><text:span text:style-name="T119_4">re<text:s/>is<text:s/>evidence<text:s/></text:span><text:span text:style-name="T119_5">that<text:s/>several<text:s/></text:span><text:span text:style-name="T119_6">out</text:span><text:span text:style-name="T119_7">puts<text:s/></text:span><text:span text:style-name="T119_8">are<text:s/>yielding<text:s/>the<text:s/>desired<text:s/>outcomes.<text:s/></text:span><text:span text:style-name="T119_9">T</text:span><text:span text:style-name="T119_10">here<text:s/>are<text:s/>tangible<text:s/>results<text:s/>for<text:s/>UK<text:s/>investment<text:s/>to-date</text:span><text:span text:style-name="T119_11">.<text:s/>For<text:s/>example</text:span><text:span text:style-name="T119_12">:</text:span></text:p>
        <text:list text:style-name="LS22" xml:id="list35">
          <text:list-item>
            <text:p text:style-name="P120"><text:span text:style-name="T120_1">In<text:s/>KZN<text:s/>and<text:s/>EC,<text:s/>IP2<text:s/>and<text:s/>the<text:s/>PDoH<text:s/>have<text:s/>enhanced<text:s/>access<text:s/>to<text:s/>SRHR<text:s/>services<text:s/>for<text:s/>priority<text:s/>populations.<text:s/>All<text:s/>30<text:s/>targeted<text:s/>facilities<text:s/>have<text:s/>trained<text:s/>health<text:s/>workers,<text:s/>with<text:s/>8</text:span><text:span text:style-name="T120_2">5</text:span><text:span text:style-name="T120_3">%<text:s/>offering<text:s/>full<text:s/>SRHR<text:s/>services<text:s/></text:span><text:span text:style-name="T120_4">against<text:s/>a<text:s/>target<text:s/>of<text:s/>7</text:span><text:span text:style-name="T120_5">5</text:span><text:span text:style-name="T120_6">%<text:s/></text:span><text:span text:style-name="T120_7">and<text:s/>8</text:span><text:span text:style-name="T120_8">0</text:span><text:span text:style-name="T120_9">%<text:s/></text:span><text:span text:style-name="T120_10">of<text:s/>supported<text:s/>healthcare<text:s/>facilities<text:s/>meeting<text:s/>the<text:s/>SRH<text:s/>standards</text:span><text:span text:style-name="T120_11">,<text:s/>against<text:s/>a<text:s/>target<text:s/>of<text:s/>70</text:span><text:span text:style-name="T120_12">%.</text:span><text:span text:style-name="T120_13"><text:s/></text:span><text:span text:style-name="T120_14">Increased<text:s/>use<text:s/>of</text:span><text:span text:style-name="T120_15"><text:s/></text:span><text:span text:style-name="T120_16">Long-Acting<text:s/></text:span><text:span text:style-name="T120_17">Reversible</text:span><text:span text:style-name="T120_18"><text:s/>Contraceptives<text:s/>(</text:span><text:span text:style-name="T120_19">LARCs</text:span><text:span text:style-name="T120_20">)</text:span><text:span text:style-name="T120_21"><text:s/>and<text:s/>reduced<text:s/>teenage<text:s/>pregnancies<text:s/>have<text:s/>been<text:s/>observed<text:s/>in<text:s/>some<text:s/>facilities.</text:span></text:p>
          </text:list-item>
          <text:list-item>
            <text:p text:style-name="P121"><text:span text:style-name="T121_1">HSSP<text:s/>has<text:s/>strengthened<text:s/>healthcare<text:s/>provider<text:s/>skills<text:s/>in<text:s/>patient<text:s/>care<text:s/>and<text:s/>leadership.<text:s/></text:span><text:span text:style-name="T121_2">IP3</text:span><text:span text:style-name="T121_3"><text:s/>supported<text:s/>the<text:s/>NDoH<text:s/>in<text:s/>drafting<text:s/>the<text:s/>202</text:span><text:span text:style-name="T121_4">5-30</text:span><text:span text:style-name="T121_5"><text:s/>Hospital<text:s/>Strategy,<text:s/>now<text:s/>under<text:s/>review.<text:s/>Hospital<text:s/>managers<text:s/>from<text:s/>11<text:s/>facilities<text:s/>received<text:s/></text:span><text:span text:style-name="T121_6">mentorship</text:span><text:span text:style-name="T121_7"><text:s/>in<text:s/>finance,<text:s/>HR,<text:s/>and</text:span><text:span text:style-name="T121_8">/or</text:span><text:span text:style-name="T121_9"><text:s/>leadership<text:s/>to<text:s/>improve<text:s/>hospital<text:s/>governance.</text:span></text:p>
          </text:list-item>
          <text:list-item>
            <text:p text:style-name="P122"><text:span text:style-name="T122_1">IP3</text:span><text:span text:style-name="T122_2"><text:s/>and</text:span><text:span text:style-name="T122_3"><text:s/>IP1,<text:s/>via</text:span><text:span text:style-name="T122_4"><text:s/>NICE</text:span><text:span text:style-name="T122_5">,</text:span><text:span text:style-name="T122_6"><text:s/>have<text:s/>advanced<text:s/>HTA<text:s/>processes,<text:s/>contributing<text:s/>to<text:s/>broader<text:s/>health<text:s/>system<text:s/>strengthening.<text:s/>Eight<text:s/>evidence-based<text:s/>medicine<text:s/>reviews<text:s/>were<text:s/>completed,<text:s/>and<text:s/>treatment<text:s/>guidelines<text:s/>finali</text:span><text:span text:style-name="T122_7">s</text:span><text:span text:style-name="T122_8">ed<text:s/>for<text:s/>key<text:s/>diseases.<text:s/>Three<text:s/>additional<text:s/>reviews<text:s/>are<text:s/>underway,<text:s/>addressing<text:s/>both<text:s/>communicable<text:s/>and<text:s/>non-communicable<text:s/>conditions.</text:span></text:p>
          </text:list-item>
          <text:list-item>
            <text:p text:style-name="P123"><text:span text:style-name="T123_1">IP3</text:span><text:span text:style-name="T123_2"><text:s/>and</text:span><text:span text:style-name="T123_3"><text:s/>IP1,<text:s/>via</text:span><text:span text:style-name="T123_4"><text:s/>NHS-R</text:span><text:span text:style-name="T123_5">esolution</text:span><text:span text:style-name="T123_6">,</text:span><text:span text:style-name="T123_7"><text:s/>have<text:s/>helped<text:s/>improve<text:s/>quality<text:s/>of<text:s/>care<text:s/></text:span><text:span text:style-name="T123_8">and<text:s/></text:span><text:span text:style-name="T123_9">knowledge<text:s/>exchange<text:s/>between<text:s/></text:span><text:span text:style-name="T123_10">UK<text:s/>and<text:s/>SA</text:span><text:span text:style-name="T123_11">.<text:s/></text:span><text:span text:style-name="T123_12">This<text:s/>has<text:s/>improved<text:s/>understanding<text:s/>and<text:s/>confidence<text:s/>in<text:s/>incident<text:s/>management<text:s/>at<text:s/>both<text:s/>clinical<text:s/>and<text:s/>administrative<text:s/>levels.<text:s/>The<text:s/>technical<text:s/>assistance<text:s/>also<text:s/>enhanced<text:s/>tracking<text:s/>of<text:s/>legal<text:s/>cases<text:s/>and<text:s/>awareness<text:s/>of<text:s/>medico</text:span><text:span text:style-name="T123_13">-</text:span><text:span text:style-name="T123_14">legal<text:s/>liability.</text:span></text:p>
          </text:list-item>
        </text:list>
        <text:p text:style-name="P124"><text:span text:style-name="T124_1">There<text:s/>are,<text:s/>however,<text:s/>areas<text:s/>for<text:s/>improvement,<text:s/>including:</text:span></text:p>
        <text:list text:style-name="LS22" xml:id="list39">
          <text:list-item>
            <text:p text:style-name="P125"><text:span text:style-name="T125_1">Persistent</text:span><text:span text:style-name="T125_2"><text:s/></text:span><text:span text:style-name="T125_3">gaps<text:s/>in<text:s/></text:span><text:span text:style-name="T125_4">access<text:s/>to<text:s/>SRHR,<text:s/>especially<text:s/>regarding</text:span><text:span text:style-name="T125_5"><text:s/>stigma<text:s/></text:span><text:span text:style-name="T125_6">against<text:s/></text:span><text:span text:style-name="T125_7">adolescent<text:s/>girls<text:s/>and<text:s/>young<text:s/>women<text:s/>(</text:span><text:span text:style-name="T125_8">AGYW</text:span><text:span text:style-name="T125_9">)</text:span><text:span text:style-name="T125_10"><text:s/>seeking<text:s/>services<text:s/>and</text:span><text:span text:style-name="T125_11"><text:s/>hesitance<text:s/>of<text:s/>health<text:s/>workers<text:s/>to<text:s/>offer<text:s/></text:span><text:span text:style-name="T125_12">Clinical<text:s/>Termination<text:s/>of<text:s/>Pregnancy<text:s/>(</text:span><text:span text:style-name="T125_13">CTOP</text:span><text:span text:style-name="T125_14">)</text:span><text:span text:style-name="T125_15">.</text:span><text:span text:style-name="T125_16"><text:s/>Access<text:s/>to<text:s/>comprehensive<text:s/>SRH<text:s/>for<text:s/>LGBTQIA+<text:s/>remains<text:s/>suboptimal<text:s/>as<text:s/></text:span><text:span text:style-name="T125_17">reported<text:s/>by<text:s/>the<text:s/>CBOs<text:s/>interacted<text:s/>with<text:s/>in<text:s/>this<text:s/>review.</text:span><text:span text:style-name="T125_18"><text:s/></text:span><text:bookmark-start text:name="_Hlk215662210"/><text:bookmark-start text:name="_Hlk212625958"/></text:p>
          </text:list-item>
          <text:list-item>
            <text:p text:style-name="P126"><text:span text:style-name="T126_1">Progress<text:s/>on<text:s/>driving<text:s/>reforms<text:s/>in<text:s/>the<text:s/>health<text:s/>financing<text:s/>through<text:s/>evidence<text:s/>generation<text:s/>(Output<text:s/>2)<text:s/>has<text:s/>been<text:s/>slow<text:s/>due<text:s/>to<text:s/>limited<text:s/>availability<text:s/>on<text:s/>the<text:s/>part<text:s/>of<text:s/>key<text:s/>stakeholders<text:s/>during<text:s/>a<text:s/>busy<text:s/>G20<text:s/></text:span><text:bookmark-end text:name="_Hlk215662210"/><text:span text:style-name="T126_2">year.<text:s/></text:span><text:span text:style-name="T126_3"><text:s/></text:span><text:span text:style-name="T126_4">With<text:s/></text:span><text:span text:style-name="T126_5">funding<text:s/>cuts<text:s/>from<text:s/>the<text:s/>USAID<text:s/>and<text:s/></text:span><text:span text:style-name="T126_6">continued</text:span><text:span text:style-name="T126_7"><text:s/>domestic<text:s/></text:span><text:span text:style-name="T126_8">budget<text:s/>pressures</text:span><text:span text:style-name="T126_9"><text:s/>expected,<text:s/>this<text:s/>may<text:s/></text:span><text:span text:style-name="T126_10">derail<text:s/>access<text:s/>to<text:s/>quality<text:s/>of<text:s/>care,<text:s/>not<text:s/>only<text:s/>for<text:s/>priority<text:s/>populations<text:s/>like<text:s/>AGYW,<text:s/>but<text:s/>the<text:s/>population<text:s/>in<text:s/>general</text:span><text:bookmark-end text:name="_Hlk212625958"/><text:span text:style-name="T126_11">.</text:span></text:p>
          </text:list-item>
        </text:list>
        <text:p text:style-name="P127"><text:span text:style-name="T127_1">Justify<text:s/>whether<text:s/>the<text:s/>programme<text:s/>should<text:s/>continue,<text:s/>based<text:s/>on<text:s/>its<text:s/>own<text:s/>merits<text:s/>and<text:s/>in<text:s/>the<text:s/>context<text:s/>of<text:s/>the<text:s/>wider<text:s/></text:span><text:span text:style-name="T127_2">portfolio.</text:span><text:span text:style-name="T127_3"><text:s/></text:span></text:p>
        <text:p text:style-name="P128"/>
        <text:p text:style-name="P129"><text:span text:style-name="T129_1">HSSP<text:s/>remains<text:s/>highly<text:s/>relevant<text:s/>to<text:s/>South<text:s/>Africa’s<text:s/></text:span><text:span text:style-name="T129_2">Health<text:s/>reform</text:span><text:span text:style-name="T129_3">s<text:s/>and<text:s/>acts<text:s/>as<text:s/>key<text:s/>delivery<text:s/>vehicle<text:s/>to<text:s/>operationalise<text:s/>the<text:s/>partnership<text:s/>goals<text:s/>set<text:s/>out<text:s/>in<text:s/>the<text:s/>SA-UK<text:s/>MoU<text:s/>on<text:s/>Health.<text:s/>It<text:s/>is<text:s/>also<text:s/></text:span><text:span text:style-name="T129_4">one<text:s/>of</text:span><text:span text:style-name="T129_5"><text:s/>BHC’s<text:s/>key<text:s/>prioriti</text:span><text:span text:style-name="T129_6">es<text:s/>and<text:s/>important<text:s/></text:span><text:span text:style-name="T129_7">complementary<text:s/>and<text:s/>contributes<text:s/>to<text:s/>addressing<text:s/>structural<text:s/>inequalities<text:s/>constraining<text:s/>economic<text:s/>growth</text:span><text:span text:style-name="T129_8">.<text:s text:c="2"/></text:span><text:span text:style-name="T129_9">South<text:s/>Africa<text:s/>is<text:s/>burdened<text:s/>by<text:s/>a<text:s/>quadruple</text:span><text:span text:style-name="T129_10"><text:s/></text:span><text:span text:style-name="T129_11">are<text:s/>marked<text:s/>by<text:s/>numerous<text:s/>burdens;<text:s/>high<text:s/>levels<text:s/>of<text:s/>HIV,<text:s/>growing<text:s/>prevalence<text:s/>of<text:s/>Non-Communicable<text:s/>Diseases,<text:s/></text:span><text:span text:style-name="T129_12">and<text:s/></text:span><text:span text:style-name="T129_13">high</text:span><text:span text:style-name="T129_14"><text:s/>teenage<text:s/>pregnancy<text:s/>and<text:s/>maternal<text:s/>mortality<text:s/>rates,<text:s/>largely<text:s/>driven<text:s/>by<text:s/>harmful<text:s/>gender<text:s/>norms<text:s/>and<text:s/>Gender-Based<text:s/>Violence<text:s/>(GBV).<text:s/></text:span><text:span text:style-name="T129_15">Systemic<text:s/>barriers<text:s/>limit<text:s/>access<text:s/>to<text:s/>accurate<text:s/>health<text:s/>information<text:s/>and<text:s/>services<text:s/>for<text:s/>high-impact<text:s/>groups</text:span><text:span text:style-name="T129_16">,<text:s/>for<text:s/>example,</text:span><text:span text:style-name="T129_17"><text:s/>in<text:s/>the<text:s/>review<text:s/>period,<text:s/></text:span><text:span text:style-name="T129_18">only<text:s/>46%<text:s/>of<text:s/>GBV<text:s/>victims<text:s/>in<text:s/>KZN<text:s/>received<text:s/></text:span><text:span text:style-name="T129_19">post-exposure<text:s/>prophylaxis</text:span><text:span text:style-name="T129_20"><text:s/>within<text:s/>72<text:s/>hours.</text:span><text:span text:style-name="T129_21"><text:s/></text:span><text:span text:style-name="T129_22">Furthermore,<text:s/></text:span><text:span text:style-name="T129_23">South<text:s/>Africa<text:s/></text:span><text:span text:style-name="T129_24">aspires<text:s/>to<text:s/></text:span><text:span text:style-name="T129_25">drive<text:s/>UHC<text:s/>through</text:span><text:span text:style-name="T129_26"><text:s/></text:span><text:span text:style-name="T129_27">the</text:span><text:span text:style-name="T129_28"><text:s/>NHI,<text:s/>supported<text:s/>by<text:s/>improved<text:s/>health<text:s/>financing,<text:s/>strengthened<text:s/>governance<text:s/>and<text:s/>leadership,<text:s/>improved<text:s/>clinical<text:s/>skills,<text:s/></text:span><text:span text:style-name="T129_29">reducing</text:span><text:span text:style-name="T129_30"><text:s/>medico</text:span><text:span text:style-name="T129_31">-legal<text:s/>disputes<text:s/>and<text:s/>a<text:s/>robust<text:s/>global<text:s/>health<text:s/>security<text:s/>framework,<text:s/>all<text:s/>of<text:s/>which<text:s/>are<text:s/>contributed<text:s/>to<text:s/>by<text:s/>the<text:s/>HSSP.</text:span><text:span text:style-name="T129_32"><text:s/>While<text:s/>some<text:s/></text:span><text:span text:style-name="T129_33">outputs</text:span><text:span text:style-name="T129_34"><text:s/>may<text:s/>be<text:s/>ambitious<text:s/>given<text:s/>the<text:s/>short<text:s/>duration<text:s/>of<text:s/>the<text:s/>programme,<text:s/>it<text:s/>has<text:s/>shown<text:s/>potential<text:s/>to<text:s/>drive<text:s/>strategic<text:s/>policy<text:s/></text:span><text:span text:style-name="T129_35">and<text:s/>practice<text:s/></text:span><text:span text:style-name="T129_36">changes.<text:s/>These<text:s/>shifts<text:s/>are<text:s/>expected<text:s/>to<text:s/>improve<text:s/>health<text:s/>service<text:s/>delivery,<text:s/>care<text:s/>quality,<text:s/>and<text:s/>access<text:s/>for<text:s/>South<text:s/>Africans</text:span><text:span text:style-name="T129_37">.</text:span></text:p>
        <text:p text:style-name="P130"/>
        <text:p text:style-name="P131"><text:span text:style-name="T131_1">Based<text:s/>on<text:s/>the<text:s/>above<text:s/>analysis<text:s/>of<text:s/>outcome<text:s/>and<text:s/>output<text:s/>achievement,<text:s/>theory<text:s/>of<text:s/>change<text:s/>and<text:s/>VfM<text:s/>analysis,<text:s/>there<text:s/>is<text:s/>enough<text:s/>evidence<text:s/>that<text:s/>the<text:s/>programme<text:s/>continues<text:s/>to<text:s/>represent<text:s/>good<text:s/>value<text:s/>for<text:s/>money<text:s/>and<text:s/>should<text:s/>continue.</text:span></text:p>
        <text:p text:style-name="P132"/>
        <text:p text:style-name="P133"/>
        <text:h text:style-name="P134" text:outline-level="2"><text:span text:style-name="T134_1">C.<text:s/>DETAILED<text:s/>OUTPUT<text:s/>SCORING</text:span></text:h>
        <text:p text:style-name="P135"/>
        <table:table table:style-name="Table5"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row table:style-name="Row23">
            <table:table-cell table:style-name="Cell51">
              <text:p text:style-name="P136"><text:span text:style-name="T136_1">Output<text:s/>Title<text:s/></text:span></text:p>
            </table:table-cell>
            <table:table-cell table:style-name="Cell52" table:number-columns-spanned="4">
              <text:p text:style-name="P137"><text:span text:style-name="T137_1">Increased<text:s/>knowledge<text:s/>and<text:s/>skills<text:s/>of<text:s/>health<text:s/>stakeholders<text:s/>at<text:s/>the<text:s/>national,<text:s/>provincial<text:s/>and<text:s/>community<text:s/>levels<text:s/>towards<text:s/>strengthening<text:s/>SRHR.</text:span></text:p>
            </table:table-cell>
            <table:covered-table-cell/>
            <table:covered-table-cell/>
            <table:covered-table-cell/>
          </table:table-row>
          <table:table-row table:style-name="Row24">
            <table:table-cell table:style-name="Cell53" table:number-columns-spanned="2">
              <text:p text:style-name="P138"><text:span text:style-name="T138_1">Output<text:s/>number:<text:s/></text:span></text:p>
            </table:table-cell>
            <table:covered-table-cell/>
            <table:table-cell table:style-name="Cell54">
              <text:p text:style-name="P139"><text:span text:style-name="T139_1">1</text:span></text:p>
            </table:table-cell>
            <table:table-cell table:style-name="Cell55">
              <text:p text:style-name="P140"><text:span text:style-name="T140_1">Output<text:s/>Score:<text:s/></text:span></text:p>
            </table:table-cell>
            <table:table-cell table:style-name="Cell56">
              <text:p text:style-name="P141"><text:span text:style-name="T141_1">A</text:span><text:span text:style-name="T141_2">+</text:span></text:p>
            </table:table-cell>
          </table:table-row>
          <table:table-row table:style-name="Row25">
            <table:table-cell table:style-name="Cell57" table:number-columns-spanned="2">
              <text:p text:style-name="P142"><text:span text:style-name="T142_1">Impact<text:s/>weighting<text:s/>(%):<text:s text:c="2"/></text:span></text:p>
            </table:table-cell>
            <table:covered-table-cell/>
            <table:table-cell table:style-name="Cell58">
              <text:p text:style-name="P143"><text:span text:style-name="T143_1">20</text:span></text:p>
            </table:table-cell>
            <table:table-cell table:style-name="Cell59">
              <text:p text:style-name="P144"><text:span text:style-name="T144_1">Weighting<text:s/>revised<text:s/>since<text:s/>last<text:s/></text:span><text:span text:style-name="T144_2">AR.</text:span><text:span text:style-name="T144_3"><text:s/></text:span></text:p>
            </table:table-cell>
            <table:table-cell table:style-name="Cell60">
              <text:p text:style-name="P145"><text:span text:style-name="T145_1">Yes,<text:s/>weighted<text:s/>down</text:span><text:span text:style-name="T145_2"><text:s/>from<text:s/>30%</text:span></text:p>
            </table:table-cell>
          </table:table-row>
        </table:table>
        <text:p text:style-name="P146"/>
        <table:table table:style-name="Table6">
          <table:table-column table:style-name="Column17"/>
          <table:table-column table:style-name="Column18"/>
          <table:table-column table:style-name="Column19"/>
          <table:table-row table:style-name="Row26">
            <table:table-cell table:style-name="Cell61">
              <text:p text:style-name="P147"><text:span text:style-name="T147_1">Indicator(s)</text:span></text:p>
            </table:table-cell>
            <table:table-cell table:style-name="Cell62">
              <text:p text:style-name="P148"><text:span text:style-name="T148_1">Milestone(s)<text:s/>for<text:s/>this<text:s/>review</text:span></text:p>
            </table:table-cell>
            <table:table-cell table:style-name="Cell63">
              <text:p text:style-name="P149"><text:span text:style-name="T149_1">Progress<text:s/></text:span></text:p>
            </table:table-cell>
          </table:table-row>
          <table:table-row table:style-name="Row27">
            <table:table-cell table:style-name="Cell64">
              <text:p text:style-name="P150"><text:span text:style-name="T150_1">1.1<text:s/>Co-produced<text:s/>agreements,<text:s/>implementation<text:s/>plans<text:s/>and<text:s/>frameworks<text:s/>with<text:s/>programme<text:s/>assistance<text:s/>to<text:s/>advance<text:s/>SRHR<text:s/>across<text:s/>the<text:s/>targeted<text:s/>provinces</text:span></text:p>
            </table:table-cell>
            <table:table-cell table:style-name="Cell65">
              <text:p text:style-name="P151"><text:span text:style-name="T151_1">Revisions<text:s/>to<text:s/>project<text:s/>workplan<text:s/>and<text:s/>implementation<text:s/>plans<text:s/>agreed<text:s/>with<text:s/>PDoH<text:s/>officials<text:s/>in<text:s/>EC<text:s/>and<text:s/>KZN</text:span></text:p>
            </table:table-cell>
            <table:table-cell table:style-name="Cell66">
              <text:p text:style-name="P152"><text:span text:style-name="T152_1">Achieved:</text:span></text:p>
              <text:p text:style-name="P153"><text:span text:style-name="T153_1">Project<text:s/>workplan<text:s/>and<text:s/>implementation<text:s/>plans<text:s/>in<text:s/>place<text:s/>and<text:s/>agreed<text:s/>with<text:s/>PDoH<text:s/>in<text:s/>EC<text:s/>and<text:s/>KZN.</text:span></text:p>
              <text:p text:style-name="P154"><text:span text:style-name="T154_1">Continued<text:s/>engagements<text:s/>with<text:s/>NDoH,<text:s/></text:span><text:span text:style-name="T154_2">IP4</text:span><text:span text:style-name="T154_3">,<text:s/>and<text:s/>other<text:s/>stakeholders<text:s/>on<text:s/>national<text:s/>clinical<text:s/>guidelines<text:s/></text:span></text:p>
            </table:table-cell>
          </table:table-row>
          <table:table-row table:style-name="Row28">
            <table:table-cell table:style-name="Cell67">
              <text:p text:style-name="P155"><text:span text:style-name="T155_1">1.2<text:s/>Number<text:s/>of<text:s/>health<text:s/>facilities<text:s/>in<text:s/>EC<text:s/>and<text:s/>KZN<text:s/>supported<text:s/>through<text:s/>programme<text:s/>interventions</text:span></text:p>
            </table:table-cell>
            <table:table-cell table:style-name="Cell68">
              <text:p text:style-name="P156"><text:span text:style-name="T156_1">30<text:s/>Facilities<text:s/>(10<text:s/>in<text:s/>EC,<text:s/>20<text:s/>in<text:s/>KZN)</text:span></text:p>
            </table:table-cell>
            <table:table-cell table:style-name="Cell69">
              <text:p text:style-name="P157"><text:span text:style-name="T157_1">Achieved:</text:span></text:p>
              <text:p text:style-name="P158"><text:span text:style-name="T158_1">30<text:s/>facilities<text:s/>currently<text:s/>supported.</text:span><text:span text:style-name="T158_2"><text:line-break/>60<text:s/>providers<text:s/>trained<text:s/>(40<text:s/>in<text:s/>EC,<text:s/>20<text:s/>in<text:s/>KZN).</text:span><text:span text:style-name="T158_3"><text:s/></text:span><text:span text:style-name="T158_4">20<text:s/>SRHR<text:s/>Mentors<text:s/>trained.<text:s/>Facility<text:s/>Managers<text:s/>attended<text:s/>VCAT<text:s/>workshops.</text:span></text:p>
            </table:table-cell>
          </table:table-row>
          <table:table-row table:style-name="Row29">
            <table:table-cell table:style-name="Cell70">
              <text:p text:style-name="P159"><text:span text:style-name="T159_1">1.3<text:s/>Number<text:s/>of<text:s/>social<text:s/>actions<text:s/>implemented<text:s/>by<text:s/>targeted<text:s/>CBOs,<text:s/>youth/local<text:s/>networks,<text:s/>and<text:s/>community<text:s/>leaders<text:s/>to<text:s/>promote<text:s/>SRHR,<text:s/>reproductive<text:s/>freedom,<text:s/>and<text:s/>gender<text:s/>equity</text:span></text:p>
            </table:table-cell>
            <table:table-cell table:style-name="Cell71">
              <text:p text:style-name="P160"><text:span text:style-name="T160_1">19<text:s/>social<text:s/>actions<text:s/>across<text:s/>8<text:s/>districts</text:span></text:p>
            </table:table-cell>
            <table:table-cell table:style-name="Cell72">
              <text:p text:style-name="P161"><text:span text:style-name="T161_1">Exceeded:<text:s/></text:span><text:span text:style-name="T161_2">total<text:s/>of<text:s/>25<text:s/>social<text:s/>actions</text:span><text:span text:style-name="T161_3"><text:s/></text:span><text:span text:style-name="T161_4">across<text:s/>8<text:s/>districts</text:span><text:span text:style-name="T161_5"><text:s/>(5<text:s/>in<text:s/>KZN<text:s/>and<text:s/>3<text:s/>in<text:s/>EC)</text:span><text:span text:style-name="T161_6"><text:s/></text:span><text:span text:style-name="T161_7">reaching<text:s/>over<text:s/>400<text:s/>people</text:span><text:span text:style-name="T161_8">.</text:span></text:p>
              <text:p text:style-name="P162"><text:span text:style-name="T162_1">KZN:</text:span><text:span text:style-name="T162_2"><text:s/>16<text:s/>social<text:s/>actions<text:s/>(3<text:s/>workshops,<text:s/>5<text:s/>health<text:s/>education<text:s/>sessions,<text:s/>2<text:s/>workshops,<text:s/>5<text:s/>health<text:s/>sessions,<text:s/>1<text:s/>radio<text:s/>session).</text:span></text:p>
              <text:p text:style-name="P163"><text:span text:style-name="T163_1">EC:</text:span><text:span text:style-name="T163_2"><text:s/>9<text:s/>social<text:s/>actions<text:s/>implemented:</text:span></text:p>
              <text:p text:style-name="P164"><text:span text:style-name="T164_1">5<text:s/>covering<text:s/>health<text:s/>talks,<text:s/>community<text:s/>dialogues,<text:s/>and<text:s/>rights<text:s/>campaigns.</text:span></text:p>
              <text:p text:style-name="P165"><text:span text:style-name="T165_1">4<text:s/>comprising<text:s/>Youth<text:s/>Health<text:s/>Festivals,<text:s/>sensitization<text:s/>training,<text:s/>&amp;<text:s/>additional<text:s/>dialogues.</text:span></text:p>
            </table:table-cell>
          </table:table-row>
        </table:table>
        <text:p text:style-name="P166"><text:span text:style-name="T166_1">Briefly<text:s/>describe<text:s/>the<text:s/>output’s<text:s/>activities<text:s/>and<text:s/>provide<text:s/>supporting<text:s/>narrative<text:s/>for<text:s/>the<text:s/>score.<text:s/></text:span></text:p>
        <text:p text:style-name="P167"><text:span text:style-name="T167_1">Output<text:s/>1<text:s/>relates<text:s/>to<text:s/>work<text:s/>to<text:s/></text:span><text:span text:style-name="T167_2">improve<text:s/>access<text:s/>to</text:span><text:span text:style-name="T167_3"><text:s/>and<text:s/>increase<text:s/>community<text:s/>support<text:s/>for<text:s/>SRHR.<text:s/></text:span><text:span text:style-name="T167_4">Under<text:s/>this</text:span><text:span text:style-name="T167_5"><text:s/>output</text:span><text:span text:style-name="T167_6"><text:s/>IP2<text:s/>achieved<text:s/>all</text:span><text:span text:style-name="T167_7"><text:s/>milestone</text:span><text:span text:style-name="T167_8">s</text:span><text:span text:style-name="T167_9">,<text:s/>with<text:s/>one<text:s/>indicator<text:s/>exceeded</text:span><text:span text:style-name="T167_10">,<text:s/>successful<text:s/>implementation<text:s/>of<text:s/>work<text:s/>in<text:s/>both<text:s/>EC<text:s/>and<text:s/>KZN</text:span><text:span text:style-name="T167_11"><text:s/>and<text:s/>a<text:s/>significant<text:s/>number<text:s/></text:span><text:span text:style-name="T167_12">of<text:s/>interventions<text:s/>conducted<text:s/></text:span><text:span text:style-name="T167_13">including</text:span><text:span text:style-name="T167_14"><text:s/>training<text:s/>of<text:s/></text:span><text:span text:style-name="T167_15">health<text:s/>providers,<text:s/>SRHR<text:s/>mentors<text:s/>and<text:s/></text:span><text:span text:style-name="T167_16">community<text:s/>engagement</text:span><text:span text:style-name="T167_17">.<text:s/></text:span><text:span text:style-name="T167_18">Th</text:span><text:span text:style-name="T167_19">ese<text:s/>activities<text:s/></text:span><text:span text:style-name="T167_20">have<text:s/>been<text:s/>achieved<text:s/></text:span><text:span text:style-name="T167_21">during<text:s/>a<text:s/>period<text:s/>when</text:span><text:span text:style-name="T167_22"><text:s/>i</text:span><text:span text:style-name="T167_23">ndicators<text:s/>for<text:s/>coverage<text:s/>of<text:s/>SRHR<text:s/>services<text:s/>and<text:s/>in<text:s/>maternal<text:s/>health<text:s/>outcomes</text:span><text:span text:style-name="T167_24"><text:s/>in<text:s/>South<text:s/>Africa</text:span><text:span text:style-name="T167_25"><text:s/>improved</text:span><text:span text:style-name="T167_26">,<text:s/></text:span><text:span text:style-name="T167_27">including<text:s/>in</text:span><text:span text:style-name="T167_28"><text:s/></text:span><text:span text:style-name="T167_29">EC<text:s/>and<text:s/>KZN</text:span><text:span text:style-name="T167_30">.</text:span></text:p>
        <text:p text:style-name="P168"><text:span text:style-name="T168_1">Review<text:s/>of<text:s/>output<text:s/>indicators</text:span></text:p>
        <text:p text:style-name="P169"><text:span text:style-name="T169_1">In<text:s/>relation<text:s/>to</text:span><text:span text:style-name="T169_2"><text:s/>indicator<text:s/>1.1,<text:s/>IP2<text:s/></text:span><text:span text:style-name="T169_3">collaborated<text:s/>and<text:s/></text:span><text:span text:style-name="T169_4">maintained<text:s/></text:span><text:span text:style-name="T169_5">buy-in</text:span><text:span text:style-name="T169_6"><text:s/>with<text:s/>NDoH<text:s/>and<text:s/>PDoH<text:s/>officials<text:s/>in<text:s/>EC<text:s/>and<text:s/>KZN</text:span><text:span text:style-name="T169_7">.<text:s/></text:span><text:span text:style-name="T169_8">Key<text:s/>actions<text:s/>included<text:s/>coordinating<text:s/>project<text:s/>workbooks</text:span><text:span text:style-name="T169_9"><text:s/></text:span><text:span text:style-name="T169_10">in<text:s/>both<text:s/>provinces</text:span><text:span text:style-name="T169_11">,</text:span><text:span text:style-name="T169_12"><text:s/>co-</text:span><text:span text:style-name="T169_13">developing</text:span><text:span text:style-name="T169_14"><text:s/>an<text:s/></text:span><text:span text:style-name="T169_15">SRHR<text:s/>logbook<text:s/></text:span><text:span text:style-name="T169_16">for</text:span><text:span text:style-name="T169_17"><text:s/>10<text:s/>facilities<text:s/></text:span><text:span text:style-name="T169_18">in<text:s/>EC,<text:s/>and<text:s/>contributing<text:s/>to<text:s/>updates<text:s/>of<text:s/></text:span><text:span text:style-name="T169_19">national<text:s/>clinical<text:s/>guidelines<text:s/></text:span><text:span text:style-name="T169_20">in<text:s/>line</text:span><text:span text:style-name="T169_21"><text:s/>with<text:s/></text:span><text:span text:style-name="T169_22">WHO</text:span><text:span text:style-name="T169_23"><text:s/>abortion<text:s/></text:span><text:span text:style-name="T169_24">standards.</text:span></text:p>
        <text:p text:style-name="P170"><text:span text:style-name="T170_1">In<text:s/>relation<text:s/>to<text:s/>indicator<text:s/>1.2,<text:s/></text:span><text:span text:style-name="T170_2">IP2</text:span><text:span text:style-name="T170_3"><text:s/>increased<text:s/></text:span><text:span text:style-name="T170_4">its<text:s/>supported</text:span><text:span text:style-name="T170_5"><text:s/>facilities<text:s/></text:span><text:span text:style-name="T170_6">from<text:s/>26<text:s/>to<text:s/>30<text:s/>in<text:s/></text:span><text:span text:style-name="T170_7">both<text:s/></text:span><text:span text:style-name="T170_8">EC<text:s/>and<text:s/>KZN</text:span><text:span text:style-name="T170_9"><text:s/></text:span><text:span text:style-name="T170_10">delivering</text:span><text:span text:style-name="T170_11"><text:s/></text:span><text:span text:style-name="T170_12">inclusive,<text:s/>evidence-based<text:s/></text:span><text:span text:style-name="T170_13">training<text:s/></text:span><text:span text:style-name="T170_14">to</text:span><text:span text:style-name="T170_15"><text:s/>healthcare</text:span><text:span text:style-name="T170_16"><text:s/>providers<text:s/></text:span><text:span text:style-name="T170_17">(</text:span><text:span text:style-name="T170_18">40<text:s/>in<text:s/>EC<text:s/>and<text:s/>20<text:s/>in<text:s/>KZN</text:span><text:span text:style-name="T170_19">)</text:span><text:span text:style-name="T170_20"><text:s/></text:span><text:span text:style-name="T170_21">as<text:s/>well<text:s/>as</text:span><text:span text:style-name="T170_22"><text:s/>government,<text:s/>CSOs,<text:s/>LGBTQIA+<text:s/>groups</text:span><text:span text:style-name="T170_23">.<text:s/>The<text:s/>training</text:span><text:span text:style-name="T170_24"><text:s/></text:span><text:span text:style-name="T170_25">included</text:span><text:span text:style-name="T170_26"><text:s/>lessons<text:s/></text:span><text:span text:style-name="T170_27">on</text:span><text:span text:style-name="T170_28"><text:s/>inclusive,<text:s/>evidence-based<text:s/>approaches</text:span><text:span text:style-name="T170_29"><text:s/>and</text:span><text:span text:style-name="T170_30"><text:s/>‘Values<text:s/>Clarification<text:s/>for<text:s/>Action<text:s/>and<text:s/>Transformation’<text:s/></text:span><text:span text:style-name="T170_31">(</text:span><text:span text:style-name="T170_32">VCAT</text:span><text:span text:style-name="T170_33">)</text:span><text:span text:style-name="T170_34"><text:s/>workshops</text:span><text:span text:style-name="T170_35">.<text:s/>W</text:span><text:span text:style-name="T170_36">hile<text:s/>many<text:s/>found<text:s/>the<text:s/>training<text:s/>beneficial,<text:s/>it<text:s/>did<text:s/>not<text:s/>reach<text:s/>all<text:s/>staff<text:s/>or<text:s/>those<text:s/>opposed<text:s/>to<text:s/>CTOP<text:s/>provision.</text:span></text:p>
        <text:p text:style-name="P171"><text:span text:style-name="T171_1">For<text:s/></text:span><text:span text:style-name="T171_2">output<text:s/>indicator<text:s/>1.3,<text:s/>social<text:s/>actions<text:s/>across<text:s/>8<text:s/>districts<text:s/></text:span><text:span text:style-name="T171_3">reached</text:span><text:span text:style-name="T171_4"><text:s/>over<text:s/>400<text:s/>people<text:s/></text:span><text:span text:style-name="T171_5">via<text:s/>events</text:span><text:span text:style-name="T171_6"><text:s/>and<text:s/></text:span><text:span text:style-name="T171_7">outreach.</text:span><text:span text:style-name="T171_8"><text:s/>They</text:span><text:span text:style-name="T171_9"><text:s/>included<text:s/></text:span><text:span text:style-name="T171_10">sessions<text:s/>on</text:span><text:span text:style-name="T171_11"><text:s/>contraception,<text:s/>teenage<text:s/>pregnancy,<text:s/>abortion</text:span><text:span text:style-name="T171_12">,</text:span><text:span text:style-name="T171_13"><text:s/>and<text:s/></text:span><text:span text:style-name="T171_14">gender-based<text:s/>violence</text:span><text:span text:style-name="T171_15">,<text:s/>and<text:s/></text:span><text:span text:style-name="T171_16">were<text:s/>led<text:s/>by<text:s/></text:span><text:span text:style-name="T171_17">IP2-trained<text:s/></text:span><text:span text:style-name="T171_18">provincial<text:s/>champions</text:span><text:span text:style-name="T171_19">,<text:s/>including<text:s/>those</text:span><text:span text:style-name="T171_20"><text:s/>linked<text:s/>with</text:span><text:span text:style-name="T171_21"><text:s/></text:span><text:span text:style-name="T171_22">a<text:s/>Community-Based<text:s/>Organisation<text:s/>(CBO)</text:span><text:span text:style-name="T171_23"><text:s/></text:span><text:span text:style-name="T171_24">that<text:s/>IP2<text:s/>supports</text:span><text:span text:style-name="T171_25">.</text:span><text:span text:style-name="T171_26"><text:s/>IP</text:span><text:span text:style-name="T171_27">2</text:span><text:span text:style-name="T171_28">,<text:s/></text:span><text:span text:style-name="T171_29">the<text:s/></text:span><text:span text:style-name="T171_30">CBO</text:span><text:span text:style-name="T171_31"><text:s/>and<text:s/></text:span><text:span text:style-name="T171_32">youth<text:s/></text:span><text:span text:style-name="T171_33">participants<text:s/></text:span><text:span text:style-name="T171_34">all</text:span><text:span text:style-name="T171_35"><text:s/>see<text:s/>a<text:s/>need<text:s/>to<text:s/>further<text:s/>involve</text:span><text:span text:style-name="T171_36"><text:s/>underrepresented<text:s/></text:span><text:span text:style-name="T171_37">groups,<text:s/>particularly</text:span><text:span text:style-name="T171_38"><text:s/>LGBTQIA+<text:s/>youth<text:s/>and<text:s/></text:span><text:span text:style-name="T171_39">PWD</text:span><text:span text:style-name="T171_40">s</text:span><text:span text:style-name="T171_41">.</text:span></text:p>
        <text:p text:style-name="P172"><text:span text:style-name="T172_1">Challenges</text:span><text:span text:style-name="T172_2"><text:s/></text:span></text:p>
        <text:p text:style-name="P173"><text:span text:style-name="T173_1">T</text:span><text:span text:style-name="T173_2">he<text:s/>withdrawal<text:s/>of<text:s/>USAID</text:span><text:span text:style-name="T173_3"><text:s/>indirectly<text:s/>impacted</text:span><text:span text:style-name="T173_4"><text:s/></text:span><text:span text:style-name="T173_5">IP2’s<text:s/>implementation</text:span><text:span text:style-name="T173_6">,<text:s/>creating<text:s/>challenges<text:s/></text:span><text:span text:style-name="T173_7">such<text:s/>as<text:s/>service<text:s/>disruption<text:s/>and<text:s/>drug<text:s/>shortages<text:s/></text:span><text:span text:style-name="T173_8">for<text:s/>the<text:s/>provincial<text:s/>and<text:s/>national<text:s/></text:span><text:span text:style-name="T173_9">services.</text:span><text:span text:style-name="T173_10"><text:s/></text:span><text:span text:style-name="T173_11">In<text:s/>KZN,</text:span><text:span text:style-name="T173_12"><text:s/>there<text:s/>were<text:s/>delays<text:s/>caused<text:s/>by<text:s/>the<text:s/>resignation<text:s/>of</text:span><text:span text:style-name="T173_13"><text:s/>IP2’s<text:s/>provincial<text:s/>manage</text:span><text:span text:style-name="T173_14">r<text:s/></text:span><text:span text:style-name="T173_15">and</text:span><text:span text:style-name="T173_16"><text:s/>delays<text:s/>in</text:span><text:span text:style-name="T173_17"><text:s/>co-funding<text:s/>from<text:s/>PDoH.<text:s/>In<text:s/>EC,<text:s/>remote<text:s/>locations,<text:s/>limited<text:s/>termination<text:s/>services,<text:s/>a<text:s/>shortage<text:s/>of<text:s/>sign<text:s/>language-trained<text:s/>staff,<text:s/>and<text:s/>insufficient<text:s/>technology<text:s/>hindered<text:s/>program</text:span><text:span text:style-name="T173_18">me</text:span><text:span text:style-name="T173_19"><text:s/>delivery.<text:s/>The<text:s/>LGBTQIA+<text:s/>community<text:s/>continues<text:s/>to<text:s/>face<text:s/>barriers<text:s/>due<text:s/>to<text:s/>mistrust<text:s/>and<text:s/>stigma.</text:span><text:span text:style-name="T173_20"><text:s/></text:span></text:p>
        <text:p text:style-name="P174"><text:span text:style-name="T174_1">Mitigation</text:span></text:p>
        <text:p text:style-name="P175"><text:span text:style-name="T175_1">Mitigation<text:s/>measures<text:s/>involved</text:span><text:span text:style-name="T175_2">:</text:span><text:span text:style-name="T175_3"><text:s/>appointing<text:s/>interim<text:s/>staff,<text:s/>supporting<text:s/>travel<text:s/>for<text:s/>champions,<text:s/>redirecting<text:s/>resources,<text:s/>expanding<text:s/>training,<text:s/>updating<text:s/>CTOP<text:s/>guidelines,<text:s/>introducing<text:s/>new<text:s/>selection<text:s/>and<text:s/>assessment<text:s/>tools,<text:s/>and<text:s/>ongoing<text:s/>exchanges<text:s/>to<text:s/>shift<text:s/>provider<text:s/>attitudes<text:s/>and<text:s/>strengthen<text:s/>services.</text:span><text:span text:style-name="T175_4"><text:s/></text:span><text:span text:style-name="T175_5">IP2<text:s/></text:span><text:span text:style-name="T175_6">is<text:s/>also<text:s/></text:span><text:span text:style-name="T175_7">collaborat</text:span><text:span text:style-name="T175_8">ing</text:span><text:span text:style-name="T175_9"><text:s/>with<text:s/>national<text:s/>and<text:s/>global<text:s/>partners<text:s/>to<text:s/>align<text:s/>CTOP<text:s/>clinical<text:s/>guidelines<text:s/>with<text:s/>WHO<text:s/>standards.<text:s/>Despite<text:s/>some<text:s/>resistance</text:span><text:span text:style-name="T175_10"><text:s/>from<text:s/>some<text:s/>healthcare<text:s/>workers</text:span><text:span text:style-name="T175_11">,<text:s/>it<text:s/>has<text:s/>launched<text:s/>new<text:s/>selection<text:s/>criteria<text:s/>and<text:s/>assessment<text:s/>tools<text:s/>to<text:s/>enhance<text:s/>training.</text:span></text:p>
        <text:p text:style-name="P176"/>
        <text:p text:style-name="P177"><text:span text:style-name="T177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p text:style-name="P178"><text:span text:style-name="T178_1">The<text:s/>activities<text:s/>and<text:s/>workplan<text:s/>on<text:s/>output<text:s/>1<text:s/>have<text:s/>not<text:s/>changed<text:s/>significantly<text:s/>during<text:s/>the<text:s/>second<text:s/>year.</text:span></text:p>
        <text:p text:style-name="P179"><text:span text:style-name="T179_1">Lessons<text:s/>Learnt:</text:span></text:p>
        <text:list text:style-name="LS43" xml:id="list41">
          <text:list-item>
            <text:p text:style-name="P180"><text:span text:style-name="T180_1">Digitisation<text:s/>could<text:s/>improve<text:s/>service<text:s/>delivery<text:s/>and<text:s/>track<text:s/>underserved<text:s/></text:span><text:span text:style-name="T180_2">youth</text:span><text:span text:style-name="T180_3"><text:s/>but</text:span><text:span text:style-name="T180_4"><text:s/>must<text:s/>address<text:s/>connectivity<text:s/>issues<text:s/>and<text:s/>protect<text:s/>rights.</text:span></text:p>
          </text:list-item>
          <text:list-item>
            <text:p text:style-name="P181"><text:span text:style-name="T181_1">Post<text:s/>training<text:s/>support<text:s/>is<text:s/></text:span><text:span text:style-name="T181_2">critical,</text:span><text:span text:style-name="T181_3"><text:s/>and<text:s/></text:span><text:span text:style-name="T181_4">WhatsApp<text:s/></text:span><text:span text:style-name="T181_5">can<text:s/>be</text:span><text:span text:style-name="T181_6"><text:s/>effectively<text:s/>used<text:s/>to<text:s/>support<text:s/>participants<text:s/>and<text:s/>monitor<text:s/>progress<text:s/>after<text:s/>training<text:s/>sessions.</text:span></text:p>
          </text:list-item>
          <text:list-item>
            <text:p text:style-name="P182"><text:span text:style-name="T182_1">I</text:span><text:span text:style-name="T182_2">ncentives<text:s/>like<text:s/>t</text:span><text:span text:style-name="T182_3">ravel<text:s/>support<text:s/>and<text:s/>branded<text:s/>gear<text:s/></text:span><text:span text:style-name="T182_4">have<text:s/></text:span><text:span text:style-name="T182_5">help</text:span><text:span text:style-name="T182_6">ed</text:span><text:span text:style-name="T182_7"><text:s/>champions<text:s/>continue<text:s/>their<text:s/>work<text:s/>and<text:s/>build<text:s/>trust<text:s/>in<text:s/>inclusive<text:s/>health<text:s/>programmes.</text:span></text:p>
          </text:list-item>
          <text:list-item>
            <text:p text:style-name="P183"><text:span text:style-name="T183_1">Better<text:s/>collaboration<text:s/>and<text:s/>programme<text:s/>alignment<text:s/>across<text:s/>HSSP</text:span><text:span text:style-name="T183_2"><text:s/></text:span><text:span text:style-name="T183_3">is</text:span><text:span text:style-name="T183_4"><text:s/>needed,<text:s/>and<text:s/>partners<text:s/>must<text:s/>overcome<text:s/>challenges<text:s/>like<text:s/>limited<text:s/>capacity<text:s/>and<text:s/>funding<text:s/>disruptions;<text:s/>joint<text:s/>efforts<text:s/>between<text:s/>IP1<text:s/>and<text:s/>IP3,<text:s/>for<text:s/>example,<text:s/>have<text:s/>shown<text:s/>promise<text:s/>at<text:s/>some<text:s/>health<text:s/>facilities.</text:span></text:p>
          </text:list-item>
        </text:list>
        <text:p text:style-name="P184"><text:span text:style-name="T184_1">Recommendation</text:span></text:p>
        <text:list text:style-name="LS43" xml:id="list45">
          <text:list-item>
            <text:p text:style-name="P185"><text:span text:style-name="T185_1">IP2<text:s/>to<text:s/></text:span><text:span text:style-name="T185_2">leave<text:s/>no<text:s/>one<text:s/>behind<text:s/>by<text:s/></text:span><text:span text:style-name="T185_3">involv</text:span><text:span text:style-name="T185_4">ing</text:span><text:span text:style-name="T185_5"><text:s/></text:span><text:span text:style-name="T185_6">younger</text:span><text:span text:style-name="T185_7"><text:s/></text:span><text:span text:style-name="T185_8">PWDs</text:span><text:span text:style-name="T185_9"><text:s/>and<text:s/>LGBTQIA+<text:s/>youth<text:s/>by<text:s/>collaborating<text:s/>with<text:s/>health<text:s/>departments<text:s/>and<text:s/>recruiting<text:s/>them<text:s/>as<text:s/>community<text:s/>leaders.</text:span></text:p>
          </text:list-item>
        </text:list>
        <text:p text:style-name="P186"/>
        <text:p text:style-name="P187"/>
        <text:p text:style-name="P188"/>
        <text:p text:style-name="P189"/>
        <text:p text:style-name="P190"/>
        <text:p text:style-name="P191"/>
        <table:table table:style-name="Table7"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row table:style-name="Row30">
            <table:table-cell table:style-name="Cell73">
              <text:p text:style-name="P192"><text:span text:style-name="T192_1">Output<text:s/>Title<text:s/></text:span></text:p>
            </table:table-cell>
            <table:table-cell table:style-name="Cell74" table:number-columns-spanned="4">
              <text:p text:style-name="P193"><text:span text:style-name="T193_1">Health<text:s/>financing<text:s/>reforms<text:s/>supported<text:s/>through<text:s/>strengthened<text:s/>evidence<text:s/>and<text:s/>access<text:s/>to<text:s/>information</text:span></text:p>
            </table:table-cell>
            <table:covered-table-cell/>
            <table:covered-table-cell/>
            <table:covered-table-cell/>
          </table:table-row>
          <table:table-row table:style-name="Row31">
            <table:table-cell table:style-name="Cell75" table:number-columns-spanned="2">
              <text:p text:style-name="P194"><text:span text:style-name="T194_1">Output<text:s/>number:<text:s/></text:span></text:p>
            </table:table-cell>
            <table:covered-table-cell/>
            <table:table-cell table:style-name="Cell76">
              <text:p text:style-name="P195"><text:span text:style-name="T195_1">2</text:span></text:p>
            </table:table-cell>
            <table:table-cell table:style-name="Cell77">
              <text:p text:style-name="P196"><text:span text:style-name="T196_1">Output<text:s/>Score:<text:s/></text:span></text:p>
            </table:table-cell>
            <table:table-cell table:style-name="Cell78">
              <text:p text:style-name="P197"><text:span text:style-name="T197_1">B</text:span></text:p>
            </table:table-cell>
          </table:table-row>
          <table:table-row table:style-name="Row32">
            <table:table-cell table:style-name="Cell79" table:number-columns-spanned="2">
              <text:p text:style-name="P198"><text:span text:style-name="T198_1">Impact<text:s/>weighting<text:s/>(%):<text:s text:c="2"/></text:span></text:p>
            </table:table-cell>
            <table:covered-table-cell/>
            <table:table-cell table:style-name="Cell80">
              <text:p text:style-name="P199"><text:span text:style-name="T199_1">15</text:span></text:p>
            </table:table-cell>
            <table:table-cell table:style-name="Cell81">
              <text:p text:style-name="P200"><text:span text:style-name="T200_1">Weighting<text:s/>revised<text:s/>since<text:s/>last<text:s/></text:span><text:span text:style-name="T200_2">AR.</text:span><text:span text:style-name="T200_3"><text:s/></text:span></text:p>
            </table:table-cell>
            <table:table-cell table:style-name="Cell82">
              <text:p text:style-name="P201"><text:span text:style-name="T201_1">N/A</text:span></text:p>
            </table:table-cell>
          </table:table-row>
        </table:table>
        <text:p text:style-name="P202"/>
        <table:table table:style-name="Table8">
          <table:table-column table:style-name="Column25"/>
          <table:table-column table:style-name="Column26"/>
          <table:table-column table:style-name="Column27"/>
          <table:table-row table:style-name="Row33">
            <table:table-cell table:style-name="Cell83">
              <text:p text:style-name="P203"><text:span text:style-name="T203_1">Indicator(s)</text:span></text:p>
            </table:table-cell>
            <table:table-cell table:style-name="Cell84">
              <text:p text:style-name="P204"><text:span text:style-name="T204_1">Milestone(s)<text:s/>for<text:s/>this<text:s/>review</text:span></text:p>
            </table:table-cell>
            <table:table-cell table:style-name="Cell85">
              <text:p text:style-name="P205"><text:span text:style-name="T205_1">Progress<text:s/></text:span></text:p>
            </table:table-cell>
          </table:table-row>
          <table:table-row table:style-name="Row34">
            <table:table-cell table:style-name="Cell86">
              <text:p text:style-name="P206"><text:span text:style-name="T206_1">2.1<text:s/>HFPM<text:s/>assessments<text:s/>completed.</text:span></text:p>
            </table:table-cell>
            <table:table-cell table:style-name="Cell87">
              <text:p text:style-name="P207"/>
              <text:list text:style-name="LS38" xml:id="list46">
                <text:list-item>
                  <text:p text:style-name="P208"><text:span text:style-name="T208_1">Consultant<text:s/>for<text:s/>the<text:s/>HFPM<text:s/>assessment<text:s/>recruited<text:s/>and<text:s/>onboarded.</text:span></text:p>
                </text:list-item>
                <text:list-item>
                  <text:p text:style-name="P209"><text:span text:style-name="T209_1">2<text:s/>Technical<text:s/>Working<text:s/>Group<text:s/>(TWG)<text:s/>meetings<text:s/>to<text:s/>determine<text:s/>the<text:s/>planning<text:s/>for<text:s/>the<text:s/>HFPM<text:s/>assessment<text:s/></text:span><text:span text:style-name="T209_2">held.</text:span></text:p>
                </text:list-item>
                <text:list-item>
                  <text:p text:style-name="P210"><text:span text:style-name="T210_1">Mapping<text:s/>of<text:s/>the<text:s/>schemes<text:s/>and<text:s/>desk<text:s/>review<text:s/>for<text:s/>Stage<text:s/>1<text:s/>assessment<text:s/>completed.</text:span></text:p>
                </text:list-item>
                <text:list-item>
                  <text:p text:style-name="P211"><text:span text:style-name="T211_1">Stage<text:s/>1<text:s/>assessment<text:s/>report<text:s/>drafted.<text:s/></text:span><text:span text:style-name="T211_2"><text:line-break/></text:span></text:p>
                </text:list-item>
                <text:list-item>
                  <text:p text:style-name="P212"><text:span text:style-name="T212_1">Data<text:s/>collection<text:s/>and<text:s/>analysis<text:s/>for<text:s/>Stage<text:s/>2<text:s/>assessment<text:s/>completed.</text:span><text:span text:style-name="T212_2"><text:line-break/></text:span></text:p>
                </text:list-item>
                <text:list-item>
                  <text:p text:style-name="P213"><text:span text:style-name="T213_1">External<text:s/>peer<text:s/>review<text:s/>completed.</text:span></text:p>
                </text:list-item>
                <text:list-item>
                  <text:p text:style-name="P214"><text:span text:style-name="T214_1">SA<text:s/>HFPM<text:s/>assessment<text:s/>report<text:s/>finalised<text:s/>and<text:s/>shared<text:s/>with<text:s/>NDOH<text:s/>for<text:s/>sign-off</text:span><text:span text:style-name="T214_2">.</text:span></text:p>
                </text:list-item>
              </text:list>
            </table:table-cell>
            <table:table-cell table:style-name="Cell88">
              <text:p text:style-name="P215"><text:span text:style-name="T215_1">Largely<text:s/></text:span><text:span text:style-name="T215_2">met.</text:span></text:p>
              <text:list text:style-name="LS42" xml:id="list53">
                <text:list-item>
                  <text:p text:style-name="P216"><text:span text:style-name="T216_1">Recruitment<text:s/>and<text:s/>onboarding<text:s/>of</text:span><text:span text:style-name="T216_2"><text:s/>2</text:span><text:span text:style-name="T216_3"><text:s/></text:span><text:span text:style-name="T216_4">consultants</text:span><text:span text:style-name="T216_5"><text:s/></text:span><text:span text:style-name="T216_6">completed.</text:span><text:span text:style-name="T216_7"><text:s/></text:span></text:p>
                </text:list-item>
              </text:list>
              <text:p text:style-name="P217"/>
              <text:list text:style-name="LS42" xml:id="list54">
                <text:list-item>
                  <text:p text:style-name="P218"><text:span text:style-name="T218_1">2<text:s/>TWGs<text:s/>conducted<text:s/>(17<text:s/>February<text:s/>&amp;<text:s/>23<text:s/>June<text:s/>2025)</text:span><text:span text:style-name="T218_2"><text:line-break/></text:span><text:span text:style-name="T218_3"><text:line-break/></text:span></text:p>
                </text:list-item>
                <text:list-item>
                  <text:p text:style-name="P219"><text:span text:style-name="T219_1">Stage<text:s/></text:span><text:span text:style-name="T219_2">1</text:span><text:span text:style-name="T219_3"><text:s/>assessment<text:s/>(</text:span><text:span text:style-name="T219_4">including<text:s/></text:span><text:span text:style-name="T219_5">mapping)<text:s/></text:span><text:span text:style-name="T219_6">completed,</text:span><text:span text:style-name="T219_7"><text:s/>and<text:s/>report<text:s/>drafted</text:span><text:span text:style-name="T219_8">.</text:span><text:span text:style-name="T219_9"><text:s/></text:span></text:p>
                </text:list-item>
                <text:list-item>
                  <text:p text:style-name="P220"><text:span text:style-name="T220_1">Inception<text:s/>report<text:s/>and<text:s/>the<text:s/>plan<text:s/>for<text:s/>the<text:s/>HFPM</text:span><text:span text:style-name="T220_2"><text:s/>assessment</text:span><text:span text:style-name="T220_3"><text:s/>finalised.</text:span></text:p>
                </text:list-item>
                <text:list-item>
                  <text:p text:style-name="P221"><text:span text:style-name="T221_1">Data<text:s/>collection<text:s/>and<text:s/>analysis<text:s/>of<text:s/>stage<text:s/>2<text:s/>assessment<text:s/></text:span><text:span text:style-name="T221_2">completed,</text:span><text:span text:style-name="T221_3"><text:s/></text:span><text:span text:style-name="T221_4">and</text:span><text:span text:style-name="T221_5"><text:s/>stakeholders'<text:s/>consultative<text:s/>meeting</text:span><text:span text:style-name="T221_6"><text:s/>held<text:s/>on<text:s/>10<text:s/></text:span><text:span text:style-name="T221_7">Sept.</text:span></text:p>
                </text:list-item>
                <text:list-item>
                  <text:p text:style-name="P222"><text:span text:style-name="T222_1">External<text:s/>Peer<text:s/>Review<text:s/>held<text:s/>o</text:span><text:span text:style-name="T222_2">n<text:s/>10<text:s/>Sept.</text:span></text:p>
                </text:list-item>
                <text:list-item>
                  <text:p text:style-name="P223"><text:span text:style-name="T223_1">WHO<text:s/>team<text:s/>working</text:span><text:span text:style-name="T223_2"><text:s/>with<text:s/>external</text:span><text:span text:style-name="T223_3"><text:s/>reviewer<text:s/></text:span><text:span text:style-name="T223_4">to<text:s/>finalise<text:s/></text:span><text:span text:style-name="T223_5">and<text:s/>incorporate</text:span><text:span text:style-name="T223_6"><text:s/>his<text:s/>and<text:s/>comments</text:span><text:span text:style-name="T223_7"><text:s/>from<text:s/>the<text:s/>stakeholder<text:s/>engagement<text:s/>held<text:s/>on<text:s/>10<text:s/>Sept<text:s/>–<text:s/>once<text:s/>done<text:s/>report<text:s/>will<text:s/>be<text:s/></text:span><text:span text:style-name="T223_8">sent</text:span><text:span text:style-name="T223_9"><text:s/>to</text:span><text:span text:style-name="T223_10"><text:s/>NDoH<text:s/>for<text:s/>final<text:s/>sign-off.<text:s text:c="2"/>This<text:s/>is<text:s/>planned<text:s/>for<text:s/>the<text:s/>next<text:s/>few<text:s/>weeks</text:span></text:p>
                </text:list-item>
              </text:list>
              <text:p text:style-name="P224"/>
            </table:table-cell>
          </table:table-row>
          <table:table-row table:style-name="Row35">
            <table:table-cell table:style-name="Cell89">
              <text:p text:style-name="P225"><text:span text:style-name="T225_1">2.2<text:s/>Number<text:s/>of<text:s/>engagement<text:s/>sessions/workshops<text:s/>conducted<text:s/>to<text:s/>share<text:s/>HFPM<text:s/>assessment<text:s/>findings.</text:span></text:p>
            </table:table-cell>
            <table:table-cell table:style-name="Cell90">
              <text:p text:style-name="P226"><text:span text:style-name="T226_1">5</text:span></text:p>
            </table:table-cell>
            <table:table-cell table:style-name="Cell91">
              <text:p text:style-name="P227"><text:span text:style-name="T227_1">Not<text:s/>met</text:span></text:p>
              <text:list text:style-name="LS2" xml:id="list60">
                <text:list-item>
                  <text:p text:style-name="P228"><text:span text:style-name="T228_1"><text:s/>Stakeholder<text:s/>consultation</text:span><text:span text:style-name="T228_2"><text:s/>held<text:s/>on<text:s/>10<text:s/>Sept</text:span></text:p>
                </text:list-item>
              </text:list>
            </table:table-cell>
          </table:table-row>
        </table:table>
        <text:p text:style-name="P229"><text:span text:style-name="T229_1"><text:line-break/></text:span><text:span text:style-name="T229_2">Briefly<text:s/>describe<text:s/>the<text:s/>output’s<text:s/>activities<text:s/>and<text:s/>provide<text:s/>supporting<text:s/>narrative<text:s/>for<text:s/>the<text:s/>score.</text:span></text:p>
        <text:p text:style-name="P230"><text:span text:style-name="T230_1">Output<text:s/>2<text:s/></text:span><text:span text:style-name="T230_2">concerns</text:span><text:span text:style-name="T230_3"><text:s/></text:span><text:span text:style-name="T230_4">IP4</text:span><text:span text:style-name="T230_5">’s<text:s/>efforts</text:span><text:span text:style-name="T230_6"><text:s/></text:span><text:span text:style-name="T230_7">to<text:s/></text:span><text:span text:style-name="T230_8">advance</text:span><text:span text:style-name="T230_9"><text:s/>health<text:s/>financing<text:s/>reforms<text:s/></text:span><text:span text:style-name="T230_10">using</text:span><text:span text:style-name="T230_11"><text:s/>the<text:s/>‘Health<text:s/>Financing<text:s/>Progress<text:s/>Matrix’<text:s/></text:span><text:span text:style-name="T230_12">(</text:span><text:span text:style-name="T230_13">HFPM</text:span><text:span text:style-name="T230_14">)<text:s/>in<text:s/>South<text:s/>Africa</text:span><text:span text:style-name="T230_15">.<text:s/></text:span><text:span text:style-name="T230_16">Th</text:span><text:span text:style-name="T230_17">e</text:span><text:span text:style-name="T230_18"><text:s/>programme<text:s/>is<text:s/>time<text:s/>limited,<text:s/>and<text:s/>achievement<text:s/>of<text:s/>milestones<text:s/>has<text:s/>been<text:s/>mixed</text:span><text:span text:style-name="T230_19">,<text:s/>in<text:s/>part<text:s/></text:span><text:span text:style-name="T230_20">d</text:span><text:span text:style-name="T230_21">ue<text:s/>to<text:s/></text:span><text:span text:style-name="T230_22">competing<text:s/>priorities<text:s/>within<text:s/>NDoH</text:span><text:span text:style-name="T230_23">.<text:s/></text:span><text:span text:style-name="T230_24">While<text:s/>foundational<text:s/>work<text:s/>such<text:s/>as<text:s/>mapping<text:s/>and<text:s/>evidence<text:s/>review<text:s/>is<text:s/>complete,<text:s/>external<text:s/>consultation,<text:s/>report<text:s/>finali</text:span><text:span text:style-name="T230_25">s</text:span><text:span text:style-name="T230_26">ation,<text:s/>and<text:s/>dissemination<text:s/>with<text:s/>NDoH<text:s/>are<text:s/>still<text:s/>pending.<text:s/>As<text:s/>a<text:s/>result,<text:s/>this<text:s/>output<text:s/>is<text:s/>rated<text:s/>“B.”<text:s/>Further<text:s/>details<text:s/>are<text:s/>provided<text:s/>below.</text:span></text:p>
        <text:p text:style-name="P231"><text:span text:style-name="T231_1">Review<text:s/>of<text:s/>output<text:s/>indicators</text:span></text:p>
        <text:p text:style-name="P232"><text:span text:style-name="T232_1">In<text:s/>relation<text:s/>to<text:s/>indicator<text:s/>2.1,<text:s/>milestones<text:s/>were<text:s/></text:span><text:span text:style-name="T232_2">largely</text:span><text:span text:style-name="T232_3"><text:s/>met.</text:span><text:span text:style-name="T232_4"><text:s/></text:span><text:span text:style-name="T232_5">A<text:s/>key<text:s/>achievement<text:s/>during</text:span><text:span text:style-name="T232_6"><text:s/>the<text:s/></text:span><text:span text:style-name="T232_7">review<text:s/>period<text:s/>was<text:s/></text:span><text:span text:style-name="T232_8">the<text:s/>mapping<text:s/>exercise<text:s/>to<text:s/>identify<text:s/>the<text:s/>primary<text:s/>financing<text:s/>schemes<text:s/>in<text:s/>the<text:s/>country.<text:s/></text:span><text:span text:style-name="T232_9">The<text:s/>mapping<text:s/>was<text:s/></text:span><text:span text:style-name="T232_10">subsequently<text:s/>presented<text:s/>to<text:s/>ND</text:span><text:span text:style-name="T232_11">o</text:span><text:span text:style-name="T232_12">H<text:s/>HFPM<text:s/>Technical<text:s/>Working<text:s/>Group<text:s/>(TWG)<text:s/></text:span><text:span text:style-name="T232_13">ahead<text:s/>of<text:s/>a</text:span><text:span text:style-name="T232_14"><text:s/>qualitative<text:s/>assessment</text:span><text:span text:style-name="T232_15"><text:s/>being<text:s/>initiated</text:span><text:span text:style-name="T232_16">.<text:s/></text:span><text:span text:style-name="T232_17">Despite<text:s/>limited<text:s/>capacity<text:s/>of<text:s/>N</text:span><text:span text:style-name="T232_18">d</text:span><text:span text:style-name="T232_19">oH</text:span><text:span text:style-name="T232_20">,</text:span><text:span text:style-name="T232_21"><text:s/>TWG’s<text:s/>were<text:s/>held.<text:s/></text:span><text:span text:style-name="T232_22">Th</text:span><text:span text:style-name="T232_23">e</text:span><text:span text:style-name="T232_24"><text:s/>assessment<text:s/></text:span><text:span text:style-name="T232_25">shared<text:s/>at<text:s/>TWG<text:s/>has<text:s/>helped</text:span><text:span text:style-name="T232_26"><text:s/>support<text:s/>NDoH<text:s/>to<text:s/>assess</text:span><text:span text:style-name="T232_27"><text:s/></text:span><text:span text:style-name="T232_28">the<text:s/>strengths<text:s/>and<text:s/>weaknesses</text:span><text:span text:style-name="T232_29"><text:s/>of</text:span><text:span text:style-name="T232_30"><text:s/></text:span><text:span text:style-name="T232_31">its</text:span><text:span text:style-name="T232_32"><text:s/>current<text:s/>health<text:s/>financing<text:s/>system.</text:span><text:span text:style-name="T232_33"><text:s/></text:span><text:span text:style-name="T232_34">The<text:s/></text:span><text:span text:style-name="T232_35">assessments<text:s/>for</text:span><text:span text:style-name="T232_36"><text:s/>stage<text:s/>1<text:s/>and<text:s/>stage<text:s/>2<text:s/>of<text:s/>the<text:s/>HFPM<text:s/>have<text:s/>been<text:s/>drafted</text:span><text:span text:style-name="T232_37"><text:s/></text:span><text:span text:style-name="T232_38">and<text:s/>have</text:span><text:span text:style-name="T232_39"><text:s/>undergone</text:span><text:span text:style-name="T232_40"><text:s/>stakeholder<text:s/>consultation<text:s/>and<text:s/>peer<text:s/>review</text:span><text:span text:style-name="T232_41"><text:s/>workshop<text:s/>which<text:s/>was<text:s/>led<text:s/>by<text:s/></text:span><text:span text:style-name="T232_42">NDoH.</text:span></text:p>
        <text:p text:style-name="P233"><text:span text:style-name="T233_1">In<text:s/>relation<text:s/>to<text:s/>indicator<text:s/>2.2,<text:s/>this<text:s/>cannot<text:s/>be<text:s/>achieved<text:s/>until<text:s/>there<text:s/>is<text:s/>a<text:s/>report<text:s/>which<text:s/>has<text:s/>been<text:s/>finalised<text:s/>and<text:s/>signed<text:s/>off<text:s/>by<text:s/>ND</text:span><text:span text:style-name="T233_2">o</text:span><text:span text:style-name="T233_3">H.<text:s/>As<text:s/>a<text:s/>result,<text:s/>this<text:s/>indicator<text:s/>has<text:s/>not<text:s/>been<text:s/>met<text:s/>during<text:s/>the<text:s/>course<text:s/>of<text:s/>this<text:s/>review<text:s/>period.</text:span></text:p>
        <text:p text:style-name="P234"><text:span text:style-name="T234_1">Challenges</text:span><text:span text:style-name="T234_2"><text:s/>and<text:s/>mitigation</text:span></text:p>
        <text:p text:style-name="P235"><text:span text:style-name="T235_1">The<text:s/>assessment<text:s/>has<text:s/>progressed<text:s/></text:span><text:span text:style-name="T235_2">slower</text:span><text:span text:style-name="T235_3"><text:s/>than<text:s/>expected.<text:s/></text:span><text:span text:style-name="T235_4">IP<text:s/>4</text:span><text:span text:style-name="T235_5"><text:s/>faced<text:s/>challenges<text:s/>accessing<text:s/>the<text:s/>necessary<text:s/>financial<text:s/>data<text:s/>from<text:s/>identified<text:s/>schemes<text:s/>and<text:s/>stakeholders,<text:s/>for<text:s/>example<text:s/>it<text:s/></text:span><text:span text:style-name="T235_6">was<text:s/></text:span><text:span text:style-name="T235_7">difficult<text:s/>to<text:s/>source<text:s/>data<text:s/>from<text:s/>some<text:s/>of<text:s/>the<text:s/>private<text:s/>providers</text:span><text:span text:style-name="T235_8">,<text:s/>however,<text:s/>WHO<text:s/>continue<text:s/>to<text:s/>follow-up<text:s/>with<text:s/>schemes<text:s/>for<text:s/>this<text:s/>information</text:span><text:span text:style-name="T235_9">.</text:span><text:span text:style-name="T235_10"><text:s/></text:span><text:span text:style-name="T235_11">While<text:s/>t</text:span><text:span text:style-name="T235_12">here<text:s/></text:span><text:span text:style-name="T235_13">is<text:s/>political<text:s/>appetite<text:s/>for<text:s/>engagement<text:s/>in<text:s/>this<text:s/>process<text:s/>within<text:s/>ND</text:span><text:span text:style-name="T235_14">o</text:span><text:span text:style-name="T235_15">H,<text:s/>they<text:s/>face<text:s/>additional<text:s/>competing<text:s/>priorities<text:s/>for<text:s/>example,<text:s/>delivery<text:s/>of<text:s/>G20<text:s/>engagements</text:span><text:span text:style-name="T235_16">.<text:s/></text:span><text:span text:style-name="T235_17">IP<text:s/>4</text:span><text:span text:style-name="T235_18"><text:s/>will<text:s/>require<text:s/>additional<text:s/>time<text:s/>to<text:s/>finalise<text:s/>the<text:s/>report<text:s/>and<text:s/>seek<text:s/>sign<text:s/>off<text:s/>from<text:s/>ND</text:span><text:span text:style-name="T235_19">o</text:span><text:span text:style-name="T235_20">H.</text:span><text:span text:style-name="T235_21"><text:s/></text:span><text:span text:style-name="T235_22">It<text:s/>is<text:s/>not<text:s/>evident<text:s/>that<text:s/>there<text:s/>was<text:s/>planned<text:s/>mitigation<text:s/>to<text:s/>manage<text:s/>the<text:s/>risk<text:s/>of<text:s/>lack<text:s/>of<text:s/>engagement<text:s/>from<text:s/>NDoH<text:s/>on<text:s/>timelines<text:s/>for<text:s/>delivery<text:s/>of<text:s/>this<text:s/>output.<text:s/></text:span><text:span text:style-name="T235_23">Nonetheless,<text:s/>IP4<text:s/>has<text:s/>been<text:s/>granted<text:s/>a<text:s/>no-cost<text:s/>extension<text:s/>to<text:s/>enable<text:s/>it<text:s/>to<text:s/>fully<text:s/>deliver<text:s/>planned<text:s/>milestones.</text:span><text:span text:style-name="T235_24"><text:s/></text:span></text:p>
        <text:p text:style-name="P236"/>
        <text:p text:style-name="P237"><text:span text:style-name="T237_1">Progress<text:s/>on<text:s/>recommendations<text:s/>from<text:s/>the<text:s/>previous<text:s/>AR<text:s/>(if<text:s/>completed),<text:s/>lessons<text:s/>learned<text:s/>this<text:s/>year<text:s/>and<text:s/>recommendations<text:s/>for<text:s/>the<text:s/>year<text:s/></text:span><text:span text:style-name="T237_2">ahead.</text:span><text:span text:style-name="T237_3"><text:s/></text:span></text:p>
        <text:p text:style-name="P238"/>
        <text:p text:style-name="P239"><text:span text:style-name="T239_1">Lessons<text:s/>Learnt</text:span></text:p>
        <text:p text:style-name="P240"><text:span text:style-name="T240_1">There<text:s/></text:span><text:span text:style-name="T240_2">were</text:span><text:span text:style-name="T240_3"><text:s/>no<text:s/>recommendations<text:s/>from<text:s/>the<text:s/>previous<text:s/>year.</text:span><text:span text:style-name="T240_4"><text:s/></text:span><text:span text:style-name="T240_5">However,<text:s/>an<text:s/>important<text:s/>observation<text:s/>during<text:s/>this<text:s/></text:span><text:span text:style-name="T240_6">period<text:s/>was<text:s/>the<text:s/></text:span><text:span text:style-name="T240_7">opportunity</text:span><text:span text:style-name="T240_8"><text:s/>to<text:s/></text:span><text:span text:style-name="T240_9">examine</text:span><text:span text:style-name="T240_10"><text:s/>health</text:span><text:span text:style-name="T240_11"><text:s/>facilities</text:span><text:span text:style-name="T240_12"><text:s/></text:span><text:span text:style-name="T240_13">that</text:span><text:span text:style-name="T240_14"><text:s/></text:span><text:span text:style-name="T240_15">deliver<text:s/>services<text:s/>aligned</text:span><text:span text:style-name="T240_16"><text:s/>with<text:s/>NHI<text:s/>standards</text:span><text:span text:style-name="T240_17">,</text:span><text:span text:style-name="T240_18"><text:s/></text:span><text:span text:style-name="T240_19">d</text:span><text:span text:style-name="T240_20">espite<text:s/>challenges<text:s/>in<text:s/>health<text:s/>financing</text:span><text:span text:style-name="T240_21">.</text:span><text:span text:style-name="T240_22"><text:s/>Through<text:s/>mapping,<text:s/>IP<text:s/>4<text:s/></text:span><text:span text:style-name="T240_23">found<text:s/></text:span><text:span text:style-name="T240_24">that</text:span><text:span text:style-name="T240_25"><text:s/>some<text:s/>facilities<text:s/></text:span><text:span text:style-name="T240_26">in<text:s/>South<text:s/>Africa<text:s/>have</text:span><text:span text:style-name="T240_27"><text:s/></text:span><text:span text:style-name="T240_28">demonstrated</text:span><text:span text:style-name="T240_29"><text:s/>leadership<text:s/>and<text:s/>public<text:s/>health<text:s/></text:span><text:span text:style-name="T240_30">services</text:span><text:span text:style-name="T240_31"><text:s/>that<text:s/>are<text:s/>accessible<text:s/>to<text:s/>all,<text:s/>including<text:s/></text:span><text:span text:style-name="T240_32">individuals<text:s/>identified<text:s/></text:span><text:span text:style-name="T240_33">as<text:s/></text:span><text:span text:style-name="T240_34">'indigent.'</text:span><text:span text:style-name="T240_35"><text:s/>For<text:s/></text:span><text:span text:style-name="T240_36">instance</text:span><text:span text:style-name="T240_37">,<text:s/>in<text:s/>2024</text:span><text:span text:style-name="T240_38">,</text:span><text:span text:style-name="T240_39"><text:s/>the<text:s/></text:span><text:span text:style-name="T240_40">PDoH<text:s/>for</text:span><text:span text:style-name="T240_41"><text:s/>Gauteng<text:s/>declared<text:s/>Mamelodi<text:s/>Regional<text:s/>Hospital<text:s/>as<text:s/>the<text:s/>first<text:s/>hospital<text:s/>in<text:s/>the<text:s/>province<text:s/>to<text:s/></text:span><text:span text:style-name="T240_42">achieve</text:span><text:span text:style-name="T240_43"><text:s/>NHI<text:s/>standards.<text:s/></text:span><text:span text:style-name="T240_44">Studying</text:span><text:span text:style-name="T240_45"><text:s/>these<text:s/>facilities<text:s/></text:span><text:span text:style-name="T240_46">may<text:s/>support<text:s/>broader<text:s/>adoption</text:span><text:span text:style-name="T240_47"><text:s/>of<text:s/>the<text:s/>findings<text:s/></text:span><text:span text:style-name="T240_48">from</text:span><text:span text:style-name="T240_49"><text:s/>this<text:s/>workstream.</text:span><text:span text:style-name="T240_50"><text:s/></text:span></text:p>
        <text:p text:style-name="P241"/>
        <text:p text:style-name="P242"><text:span text:style-name="T242_1">Recommendations</text:span></text:p>
        <text:p text:style-name="P243"><text:span text:style-name="T243_1">IP4<text:s/>should<text:s/>develop<text:s/>clear<text:s/>mitigation<text:s/>plans<text:s/>for<text:s/>engaging<text:s/>with<text:s/>NDoH,<text:s/>outlining<text:s/>contingencies<text:s/>if<text:s/>challenges<text:s/>persist.<text:s/>For<text:s/>instance,<text:s/>IP4<text:s/>can<text:s/>adjust<text:s/>delivery<text:s/>timelines<text:s/>and<text:s/>conduct<text:s/>frequent<text:s/>risk<text:s/>reviews<text:s/>in<text:s/>line<text:s/>with<text:s/>BHC.</text:span><text:span text:style-name="T243_2"><text:s/></text:span></text:p>
        <text:p text:style-name="P244"/>
        <table:table table:style-name="Table9"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row table:style-name="Row36">
            <table:table-cell table:style-name="Cell92">
              <text:p text:style-name="P245"><text:span text:style-name="T245_1">Output<text:s/>Title<text:s/></text:span></text:p>
            </table:table-cell>
            <table:table-cell table:style-name="Cell93" table:number-columns-spanned="4">
              <text:p text:style-name="P246"><text:span text:style-name="T246_1">Improved<text:s/>capacity<text:s/>of<text:s/>healthcare<text:s/>providers,<text:s/>including<text:s/>those<text:s/>in<text:s/>primary<text:s/>healthcare<text:s/>and<text:s/>hospitals<text:s/>in<text:s/>patient<text:s/>management,<text:s/>and<text:s/>leadership.</text:span></text:p>
            </table:table-cell>
            <table:covered-table-cell/>
            <table:covered-table-cell/>
            <table:covered-table-cell/>
          </table:table-row>
          <table:table-row table:style-name="Row37">
            <table:table-cell table:style-name="Cell94" table:number-columns-spanned="2">
              <text:p text:style-name="P247"><text:span text:style-name="T247_1">Output<text:s/>number:<text:s/></text:span></text:p>
            </table:table-cell>
            <table:covered-table-cell/>
            <table:table-cell table:style-name="Cell95">
              <text:p text:style-name="P248"><text:span text:style-name="T248_1">3</text:span></text:p>
            </table:table-cell>
            <table:table-cell table:style-name="Cell96">
              <text:p text:style-name="P249"><text:span text:style-name="T249_1">Output<text:s/>Score:<text:s/></text:span></text:p>
            </table:table-cell>
            <table:table-cell table:style-name="Cell97">
              <text:p text:style-name="P250"><text:span text:style-name="T250_1">A</text:span></text:p>
            </table:table-cell>
          </table:table-row>
          <table:table-row table:style-name="Row38">
            <table:table-cell table:style-name="Cell98" table:number-columns-spanned="2">
              <text:p text:style-name="P251"><text:span text:style-name="T251_1">Impact<text:s/>weighting<text:s/>(%):<text:s text:c="2"/></text:span></text:p>
            </table:table-cell>
            <table:covered-table-cell/>
            <table:table-cell table:style-name="Cell99">
              <text:p text:style-name="P252"><text:span text:style-name="T252_1">20</text:span></text:p>
            </table:table-cell>
            <table:table-cell table:style-name="Cell100">
              <text:p text:style-name="P253"><text:span text:style-name="T253_1">Weighting<text:s/>revised<text:s/>since<text:s/>last<text:s/></text:span><text:span text:style-name="T253_2">AR.</text:span><text:span text:style-name="T253_3"><text:s/></text:span></text:p>
            </table:table-cell>
            <table:table-cell table:style-name="Cell101">
              <text:p text:style-name="P254"><text:span text:style-name="T254_1">Yes,<text:s/>weighted<text:s/>down</text:span></text:p>
            </table:table-cell>
          </table:table-row>
        </table:table>
        <text:p text:style-name="P255"/>
        <table:table table:style-name="Table10">
          <table:table-column table:style-name="Column33"/>
          <table:table-column table:style-name="Column34"/>
          <table:table-column table:style-name="Column35"/>
          <table:table-row table:style-name="Row39">
            <table:table-cell table:style-name="Cell102">
              <text:p text:style-name="P256"><text:span text:style-name="T256_1">Indicator(s)</text:span></text:p>
            </table:table-cell>
            <table:table-cell table:style-name="Cell103">
              <text:p text:style-name="P257"><text:span text:style-name="T257_1">Milestone(s)<text:s/>for<text:s/>this<text:s/>review</text:span></text:p>
            </table:table-cell>
            <table:table-cell table:style-name="Cell104">
              <text:p text:style-name="P258"><text:span text:style-name="T258_1">Progress<text:s/></text:span></text:p>
            </table:table-cell>
          </table:table-row>
          <table:table-row table:style-name="Row40">
            <table:table-cell table:style-name="Cell105">
              <text:p text:style-name="P259"><text:span text:style-name="T259_1">3.1<text:s/>New<text:s/>tools,<text:s/>strategies,<text:s/></text:span><text:span text:style-name="T259_2">guidelines,</text:span><text:span text:style-name="T259_3"><text:s/>and<text:s/>processes<text:s/>established<text:s/>with<text:s/>programme<text:s/>assistance</text:span></text:p>
            </table:table-cell>
            <table:table-cell table:style-name="Cell106">
              <text:list text:style-name="LS35" xml:id="list61">
                <text:list-item>
                  <text:p text:style-name="P260"><text:span text:style-name="T260_1">2025</text:span><text:span text:style-name="T260_2">-20</text:span><text:span text:style-name="T260_3">30</text:span><text:span text:style-name="T260_4"><text:s/>hospital<text:s/>strategy<text:s/>developed.</text:span></text:p>
                </text:list-item>
                <text:list-item>
                  <text:p text:style-name="P261"><text:span text:style-name="T261_1">Scorecard/dashboard<text:s/>for<text:s/>integrated<text:s/>hospital<text:s/>performance<text:s/>tracking<text:s/>finalised</text:span></text:p>
                </text:list-item>
              </text:list>
            </table:table-cell>
            <table:table-cell table:style-name="Cell107">
              <text:p text:style-name="P262"><text:span text:style-name="T262_1">Exceeded</text:span></text:p>
              <text:list text:style-name="LS35" xml:id="list63">
                <text:list-item>
                  <text:p text:style-name="P263"><text:span text:style-name="T263_1">Draft<text:s/>Hospital<text:s/>Strategy<text:s/>developed<text:s/>and<text:s/>presented<text:s/>to<text:s/>National<text:s/>Health<text:s/>Council<text:s/>Tech<text:s/>(NHC-Tech)<text:s/>and<text:s/>National<text:s/>Hospital<text:s/>Coordinating<text:s/>Council<text:s/>(NHCC)<text:s/>and<text:s/>supported<text:s/>in<text:s/>principle.</text:span></text:p>
                </text:list-item>
                <text:list-item>
                  <text:p text:style-name="P264"><text:span text:style-name="T264_1">Strategy<text:s/>will<text:s/>be<text:s/>tabled<text:s/>at<text:s/>the<text:s/>upcoming<text:s/>NHC<text:s/>meeting<text:s/>and<text:s/>has<text:s/>already<text:s/>been<text:s/>presented<text:s/>at<text:s/>the<text:s/>Public<text:s/>Health<text:s/>Association<text:s/>of<text:s/>South<text:s/>Africa<text:s/>(PHASA)</text:span></text:p>
                </text:list-item>
                <text:list-item>
                  <text:p text:style-name="P265"><text:span text:style-name="T265_1">IP3</text:span><text:span text:style-name="T265_2"><text:s/>supported<text:s/>the<text:s/>development<text:s/>of<text:s/>a<text:s/>standardised<text:s/>template<text:s/>for<text:s/>provincial<text:s/>operational<text:s/></text:span><text:span text:style-name="T265_3">plans.</text:span></text:p>
                </text:list-item>
                <text:list-item>
                  <text:p text:style-name="P266"><text:span text:style-name="T266_1">Proposed<text:s/>indicators<text:s/>for<text:s/>monitoring<text:s/>hospital<text:s/>performance<text:s/>have<text:s/>been<text:s/>developed<text:s/>and<text:s/>finalised<text:s/>by<text:s/></text:span><text:span text:style-name="T266_2">IP3</text:span><text:span text:style-name="T266_3">,<text:s/></text:span><text:span text:style-name="T266_4">and<text:s/></text:span><text:span text:style-name="T266_5">IP1</text:span><text:span text:style-name="T266_6"><text:s/>has<text:s/>supported.</text:span><text:span text:style-name="T266_7"><text:s/></text:span><text:span text:style-name="T266_8">IP3</text:span><text:span text:style-name="T266_9"><text:s/>has<text:s/>presented<text:s/>this<text:s/>at<text:s/>a<text:s/>previous<text:s/>NHCC<text:s/>meeting<text:s/>for<text:s/>consultation.</text:span></text:p>
                </text:list-item>
              </text:list>
            </table:table-cell>
          </table:table-row>
          <table:table-row table:style-name="Row41">
            <table:table-cell table:style-name="Cell108">
              <text:p text:style-name="P267"><text:span text:style-name="T267_1">3.2<text:s/>Mentorship<text:s/>programme<text:s/>for<text:s/>managers<text:s/>(both<text:s/>individuals<text:s/>and<text:s/>teams)<text:s/>implemented<text:s/>in<text:s/>specific<text:s/>hospitals</text:span></text:p>
            </table:table-cell>
            <table:table-cell table:style-name="Cell109">
              <text:list text:style-name="LS35" xml:id="list67">
                <text:list-item>
                  <text:p text:style-name="P268"><text:span text:style-name="T268_1">Mentorship<text:s/>programme<text:s/>initiated<text:s/>in<text:s/>10<text:s/>hospitals<text:s/>across<text:s/>five<text:s/>provinces.</text:span></text:p>
                </text:list-item>
                <text:list-item>
                  <text:p text:style-name="P269"><text:span text:style-name="T269_1">Baseline<text:s/>assessment<text:s/>of<text:s/>feasibility<text:s/>and<text:s/>lessons<text:s/>learnt<text:s/>for<text:s/>international<text:s/>hospital<text:s/>twinning<text:s/>programs.</text:span></text:p>
                </text:list-item>
                <text:list-item>
                  <text:p text:style-name="P270"><text:span text:style-name="T270_1">Twinning<text:s/>programme<text:s/>implemented,<text:s/>with<text:s/>10<text:s/>healthcare<text:s/>staff<text:s/>from<text:s/>one<text:s/>or<text:s/>more<text:s/>South<text:s/>African<text:s/>hospitals<text:s/>participating<text:s/>in<text:s/>exchanges<text:s/>with<text:s/>a<text:s/>UK<text:s/>NHS<text:s/>hospital</text:span></text:p>
                </text:list-item>
              </text:list>
            </table:table-cell>
            <table:table-cell table:style-name="Cell110">
              <text:p text:style-name="P271"><text:span text:style-name="T271_1">Partially<text:s/></text:span><text:span text:style-name="T271_2">achieved.</text:span></text:p>
              <text:list text:style-name="LS35" xml:id="list70">
                <text:list-item>
                  <text:p text:style-name="P272"><text:span text:style-name="T272_1">IP3<text:s/>has<text:s/>initiated<text:s/></text:span><text:span text:style-name="T272_2">mentorship<text:s/>programme</text:span><text:span text:style-name="T272_3">s</text:span><text:span text:style-name="T272_4"><text:s/>initiated<text:s/>in<text:s/>11<text:s/>hospitals<text:s/>across<text:s/>five<text:s/></text:span><text:span text:style-name="T272_5">provinces.</text:span></text:p>
                </text:list-item>
                <text:list-item>
                  <text:p text:style-name="P273"><text:span text:style-name="T273_1">IP3<text:s/>conducted<text:s/>b</text:span><text:span text:style-name="T273_2">aseline<text:s/>d</text:span><text:span text:style-name="T273_3">iagnostic<text:s/>assessments<text:s/>completed<text:s/></text:span><text:span text:style-name="T273_4">for</text:span><text:span text:style-name="T273_5"><text:s/>14<text:s/></text:span><text:span text:style-name="T273_6">hospitals.</text:span></text:p>
                </text:list-item>
                <text:list-item>
                  <text:p text:style-name="P274"><text:span text:style-name="T274_1">IP1</text:span><text:span text:style-name="T274_2"><text:s/>has<text:s/>supported<text:s/></text:span><text:span text:style-name="T274_3">IP3</text:span><text:span text:style-name="T274_4"><text:s/>with<text:s/>the<text:s/>mentoring<text:s/>programme<text:s/>through<text:s/>the<text:s/>delivery<text:s/>of<text:s/>knowledge<text:s/>exchanges.</text:span></text:p>
                </text:list-item>
                <text:list-item>
                  <text:p text:style-name="P275"><text:span text:style-name="T275_1">Twinning<text:s/>programme<text:s/>not</text:span><text:span text:style-name="T275_2"><text:s/>yet</text:span><text:span text:style-name="T275_3"><text:s/>implemented.</text:span><text:span text:style-name="T275_4"><text:s/>Terms<text:s/>of<text:s/></text:span><text:span text:style-name="T275_5">reference</text:span><text:span text:style-name="T275_6"><text:s/>is<text:s/></text:span><text:span text:style-name="T275_7">finalised,</text:span><text:span text:style-name="T275_8"><text:s/>introductory<text:s/>meeting<text:s/>held<text:s/>with<text:s/>all<text:s/>UK,<text:s/>SA<text:s/>partners<text:s/>as<text:s/>well<text:s/>as<text:s/>ND</text:span><text:span text:style-name="T275_9">o</text:span><text:span text:style-name="T275_10">H</text:span><text:span text:style-name="T275_11">.</text:span></text:p>
                </text:list-item>
              </text:list>
            </table:table-cell>
          </table:table-row>
          <table:table-row table:style-name="Row42">
            <table:table-cell table:style-name="Cell111">
              <text:p text:style-name="P276"><text:span text:style-name="T276_1">3.3<text:s/>Modules<text:s/>for<text:s/>delivering<text:s/>quality<text:s/>training<text:s/>in<text:s/>family<text:s/>medicine<text:s/>and<text:s/>general<text:s/>practice<text:s/>established</text:span></text:p>
            </table:table-cell>
            <table:table-cell table:style-name="Cell112">
              <text:list text:style-name="LS36" xml:id="list74">
                <text:list-item>
                  <text:p text:style-name="P277"><text:span text:style-name="T277_1">Training<text:s/>Needs<text:s/>Analysis<text:s/>(TNA)<text:s/>completed</text:span><text:span text:style-name="T277_2">,</text:span><text:span text:style-name="T277_3"><text:s/>and<text:s/>recommendations<text:s/>shared<text:s/>with<text:s/></text:span><text:span text:style-name="T277_4">NDoH.</text:span></text:p>
                </text:list-item>
                <text:list-item>
                  <text:p text:style-name="P278"><text:span text:style-name="T278_1">Train<text:s/>the<text:s/>Trainers<text:s/>(TTT)<text:s/>modules<text:s/>designed<text:s/>and<text:s/>delivered<text:s/>to<text:s/>core<text:s/>group<text:s/>including<text:s/>medical<text:s/>educators,<text:s/>faculty,<text:s/>lecturers,<text:s/></text:span><text:span text:style-name="T278_2">trainers,</text:span><text:span text:style-name="T278_3"><text:s/>and<text:s/>examiners<text:s/>from<text:s/>South<text:s/>African<text:s/>medical<text:s/>schools.</text:span></text:p>
                </text:list-item>
              </text:list>
            </table:table-cell>
            <table:table-cell table:style-name="Cell113">
              <text:p text:style-name="P279"><text:span text:style-name="T279_1">Achieved</text:span></text:p>
              <text:list text:style-name="LS24" xml:id="list76">
                <text:list-item>
                  <text:p text:style-name="P280"><text:span text:style-name="T280_1">TNA</text:span><text:span text:style-name="T280_2"><text:s/>completed<text:s/>and<text:s/>t</text:span><text:span text:style-name="T280_3">raining<text:s/>modules<text:s/>developed<text:s/>and<text:s/>agreed.</text:span></text:p>
                </text:list-item>
                <text:list-item>
                  <text:p text:style-name="P281"><text:span text:style-name="T281_1">2<text:s/></text:span><text:span text:style-name="T281_2">TTT<text:s/>workshop</text:span><text:span text:style-name="T281_3">s</text:span><text:span text:style-name="T281_4"><text:s/>held<text:s/></text:span><text:span text:style-name="T281_5">in<text:s/></text:span><text:span text:style-name="T281_6">January<text:s/></text:span><text:span text:style-name="T281_7">and<text:s/>March</text:span><text:span text:style-name="T281_8"><text:s/></text:span><text:span text:style-name="T281_9">2025,</text:span><text:span text:style-name="T281_10"><text:s/>with<text:s/>participation<text:s/>by<text:s/></text:span><text:span text:style-name="T281_11">24</text:span><text:span text:style-name="T281_12"><text:s/>multidisciplinary<text:s/>Doctors<text:s/>across<text:s/>primary<text:s/>care,<text:s/>secondary<text:s/>care,<text:s/>public<text:s/>health,<text:s/>medical<text:s/></text:span><text:span text:style-name="T281_13">management,</text:span><text:span text:style-name="T281_14"><text:s/>and<text:s/>the<text:s/>military</text:span><text:span text:style-name="T281_15">.</text:span></text:p>
                </text:list-item>
              </text:list>
            </table:table-cell>
          </table:table-row>
        </table:table>
        <text:p text:style-name="P282"><text:span text:style-name="T282_1">Briefly<text:s/>describe<text:s/>the<text:s/>output’s<text:s/>activities<text:s/>and<text:s/>provide<text:s/>supporting<text:s/>narrative<text:s/>for<text:s/>the<text:s/>score.</text:span></text:p>
        <text:p text:style-name="P283"><text:span text:style-name="T283_1">Output<text:s/>3<text:s/>relates<text:s/>to<text:s/>improved<text:s/>capacity<text:s/>of<text:s/>healthcare<text:s/>providers,<text:s/>including<text:s/>those<text:s/>in<text:s/>hospitals<text:s/>in<text:s/>patient<text:s/>management<text:s/>and<text:s/>leadership.<text:s/>Key<text:s/>delivery<text:s/>partners<text:s/>within<text:s/>this<text:s/>output<text:s/>are<text:s/></text:span><text:span text:style-name="T283_2">IP3</text:span><text:span text:style-name="T283_3"><text:s/>and</text:span><text:span text:style-name="T283_4"><text:s/></text:span><text:span text:style-name="T283_5">IP4</text:span><text:span text:style-name="T283_6">.<text:s/></text:span><text:span text:style-name="T283_7">Overall,<text:s/>the<text:s/></text:span><text:span text:style-name="T283_8">expected<text:s/></text:span><text:span text:style-name="T283_9">outputs</text:span><text:span text:style-name="T283_10"><text:s/>were<text:s/>met<text:s/>or<text:s/>exceeded,</text:span><text:span text:style-name="T283_11"><text:s/></text:span><text:span text:style-name="T283_12">however,<text:s/>IP1</text:span><text:span text:style-name="T283_13"><text:s/>faced<text:s/>challenges<text:s/>in<text:s/>executing<text:s/>a<text:s/>twinning<text:s/>programme</text:span><text:span text:style-name="T283_14"><text:s/>which<text:s/>would<text:s/>support<text:s/>improved<text:s/>coordination<text:s/></text:span><text:span text:style-name="T283_15">with</text:span><text:span text:style-name="T283_16"><text:s/>PDoH</text:span><text:span text:style-name="T283_17"><text:s/>institutions<text:s/>during<text:s/>the<text:s/>course<text:s/>of<text:s/>this<text:s/>programme.<text:s/></text:span><text:span text:style-name="T283_18">For<text:s/>this<text:s/>reason,<text:s/>it<text:s/>is<text:s/>scored<text:s/>as<text:s/>“A”<text:s/>and<text:s/>not<text:s/>“A+</text:span><text:span text:style-name="T283_19">.”</text:span><text:span text:style-name="T283_20"><text:s/></text:span><text:span text:style-name="T283_21">Delivery<text:s/>against<text:s/>outputs<text:s/>is<text:s/>further<text:s/>detailed<text:s/>below:</text:span></text:p>
        <text:p text:style-name="P284"><text:span text:style-name="T284_1">Under<text:s/>output<text:s/>3,<text:s/>there<text:s/>has<text:s/>been</text:span><text:span text:style-name="T284_2"><text:s/>notable<text:s/>progress<text:s/>acr</text:span><text:span text:style-name="T284_3">oss<text:s/></text:span><text:span text:style-name="T284_4">key<text:s/>outputs,<text:s/>particularly<text:s/>in<text:s/>strengthening<text:s/>hospital<text:s/>strategy,<text:s/>performance<text:s/>monitoring,<text:s/>and<text:s/>leadership<text:s/>capacity.</text:span></text:p>
        <text:p text:style-name="P285"><text:span text:style-name="T285_1">Under<text:s/></text:span><text:span text:style-name="T285_2">Output<text:s/>3.1</text:span><text:span text:style-name="T285_3">,<text:s/>the<text:s/></text:span><text:span text:style-name="T285_4">development<text:s/>of<text:s/>a<text:s/></text:span><text:span text:style-name="T285_5">National<text:s/>Hospitals<text:s/>Strategy<text:s/>for<text:s/>2025–2030</text:span><text:span text:style-name="T285_6"><text:s/>marked<text:s/>a<text:s/>significant<text:s/>milestone.<text:s/>Led<text:s/>by<text:s/>IP3<text:s/>with<text:s/>support<text:s/>from<text:s/>IP1,<text:s/>the<text:s/>strategy<text:s/>was<text:s/>presented<text:s/>to<text:s/>key<text:s/>stakeholders<text:s/>and<text:s/>shared<text:s/>with<text:s/>technical<text:s/>bodies<text:s/>such<text:s/>as<text:s/>the<text:s/>NHC<text:s/>Tech<text:s/>and<text:s/>NHCC,<text:s/>although<text:s/>formal<text:s/>approval<text:s/>from<text:s/>the<text:s/>National<text:s/>Health<text:s/>Council<text:s/>is<text:s/>still<text:s/>pending<text:s/>due<text:s/>to<text:s/>meeting<text:s/>delays.<text:s/>Encouragingly,<text:s/>four<text:s/>provinces<text:s/>have<text:s/>already<text:s/>begun<text:s/>using<text:s/>IP3’s<text:s/>templates<text:s/>to<text:s/>draft<text:s/>their<text:s/>own<text:s/>operational<text:s/>plans,<text:s/>demonstrating<text:s/>early<text:s/>uptake<text:s/>and<text:s/>relevance.<text:s/>Complementing<text:s/>this,<text:s/>IP3<text:s/>developed<text:s/>a<text:s/>set<text:s/>of<text:s/></text:span><text:span text:style-name="T285_7">hospital<text:s/>performance<text:s/>indicators</text:span><text:span text:style-name="T285_8">,<text:s/>which<text:s/>were<text:s/>reviewed<text:s/>during<text:s/>NHCC<text:s/>meetings.<text:s/>These<text:s/>indicators<text:s/>form<text:s/>the<text:s/>basis<text:s/>of<text:s/>a<text:s/>proposed<text:s/></text:span><text:span text:style-name="T285_9">scorecard/dashboard</text:span><text:span text:style-name="T285_10"><text:s/>for<text:s/>integrated<text:s/>hospital<text:s/>performance,<text:s/>which<text:s/>was<text:s/>also<text:s/>presented<text:s/>for<text:s/>consultation.<text:s/>IP1<text:s/>is<text:s/>set<text:s/>to<text:s/>support<text:s/>the<text:s/>rollout<text:s/>of<text:s/>both<text:s/>the<text:s/>strategy<text:s/>and<text:s/>the<text:s/>scorecard<text:s/>through<text:s/>its<text:s/></text:span><text:span text:style-name="T285_11">hospital<text:s/>twinning<text:s/>programme</text:span><text:span text:style-name="T285_12">,<text:s/>which<text:s/>will<text:s/>include<text:s/>webinars<text:s/>and<text:s/>seminars<text:s/>focused<text:s/>on<text:s/>data<text:s/>requirements<text:s/>for<text:s/>performance<text:s/>tracking.</text:span></text:p>
        <text:p text:style-name="P286"><text:span text:style-name="T286_1">Output<text:s/>3.2</text:span><text:span text:style-name="T286_2"><text:s/>focuses<text:s/></text:span><text:span text:style-name="T286_3">on<text:s/>building<text:s/>leadership<text:s/>capacity<text:s/>through<text:s/>a<text:s/></text:span><text:span text:style-name="T286_4">mentoring<text:s/>programme<text:s/>for<text:s/>hospital<text:s/>managers</text:span><text:span text:style-name="T286_5"><text:s/>across<text:s/>five<text:s/>provinces.<text:s/>IP3<text:s/>led<text:s/>diagnostic<text:s/>visits<text:s/>to<text:s/>14<text:s/>hospitals,<text:s/>securing<text:s/>commitments<text:s/>from<text:s/>local<text:s/>management<text:s/>and<text:s/>launching<text:s/>mentoring<text:s/>in<text:s/>11—exceeding<text:s/>the<text:s/>original<text:s/>target<text:s/>of<text:s/>10.<text:s/>While<text:s/>some<text:s/>hospitals<text:s/>experienced<text:s/>slower<text:s/>engagement<text:s/>due<text:s/>to<text:s/>initial<text:s/>resistance<text:s/>or<text:s/>operational<text:s/>constraints,<text:s/>momentum<text:s/>picked<text:s/>up<text:s/>later<text:s/>in<text:s/>the<text:s/>review<text:s/>period.<text:s/>The<text:s/>mentoring<text:s/>programme,<text:s/>tailored<text:s/>to<text:s/>each<text:s/>hospital’s<text:s/>priorities,<text:s/>focused<text:s/>on<text:s/></text:span><text:span text:style-name="T286_6">Finance,<text:s/>Human<text:s/>Resources,<text:s/>and<text:s/>General<text:s/>Leadership</text:span><text:span text:style-name="T286_7">.<text:s/>Feedback<text:s/>from<text:s/>participating<text:s/>hospitals<text:s/>has<text:s/>been<text:s/>overwhelmingly<text:s/>positive,<text:s/>with<text:s/>early<text:s/>signs<text:s/>of<text:s/>improvement<text:s/>in<text:s/>areas<text:s/>such<text:s/>as<text:s/>strategic<text:s/>planning,<text:s/>absenteeism<text:s/>management,<text:s/>and<text:s/>expenditure<text:s/>control.<text:s/>In<text:s/>KwaZulu-Natal,<text:s/>hospitals<text:s/>particularly<text:s/>valued<text:s/>training<text:s/>on<text:s/></text:span><text:span text:style-name="T286_8">clinical<text:s/>governance</text:span><text:span text:style-name="T286_9">,<text:s/>including<text:s/>patient<text:s/>safety<text:s/>and<text:s/>medico-legal<text:s/>issues.<text:s/>One<text:s/>hospital<text:s/>CEO<text:s/>noted<text:s/>that<text:s/>the<text:s/>mentoring<text:s/>was<text:s/>helping<text:s/>to<text:s/>drive<text:s/></text:span><text:span text:style-name="T286_10">cultural<text:s/>change</text:span><text:span text:style-name="T286_11">,<text:s/>especially<text:s/>in<text:s/>adopting<text:s/>lean<text:s/>management<text:s/>practices.<text:s/>Mentors<text:s/>used<text:s/>a<text:s/>mix<text:s/>of<text:s/>virtual<text:s/>and<text:s/>in-person<text:s/>engagements<text:s/>and<text:s/>supported<text:s/>the<text:s/>development<text:s/>of<text:s/></text:span><text:span text:style-name="T286_12">annual<text:s/>operational<text:s/>and<text:s/>risk<text:s/>management<text:s/>plans</text:span><text:span text:style-name="T286_13">,<text:s/>notably<text:s/>in<text:s/>the<text:s/>Northern<text:s/>Cape.<text:s/>Hospitals<text:s/>such<text:s/>as<text:s/></text:span><text:span text:style-name="T286_14">Harry<text:s/>Surtie,<text:s/>Ngwelezana,<text:s/>and<text:s/>Mthatha</text:span><text:span text:style-name="T286_15"><text:s/>have<text:s/>already<text:s/>demonstrated<text:s/>measurable<text:s/>improvements<text:s/>in<text:s/>operational<text:s/>efficiency<text:s/>and<text:s/>governance.</text:span></text:p>
        <text:p text:style-name="P287"/>
        <text:p text:style-name="P288"><text:span text:style-name="T288_1">IP1’s<text:s/>contribution<text:s/>to<text:s/>Output<text:s/>3.2<text:s/>centres<text:s/>on<text:s/>the<text:s/>hospital<text:s/>twinning<text:s/>project,<text:s/>which<text:s/>officially<text:s/>began<text:s/>with<text:s/>an<text:s/>introductory<text:s/>meeting<text:s/>in<text:s/>September.<text:s/>Although<text:s/>the<text:s/>formal<text:s/>launch<text:s/>was<text:s/>delayed<text:s/>due<text:s/>to<text:s/>various<text:s/>steps<text:s/>required<text:s/>to<text:s/>achieve<text:s/>buy-in<text:s/>at<text:s/>national<text:s/>and<text:s/>provincial<text:s/>level,<text:s/>early<text:s/>technical<text:s/>planning<text:s/>and<text:s/>design<text:s/>meetings<text:s/>laid<text:s/>a<text:s/>strong<text:s/>foundation.<text:s/>A<text:s/>comprehensive<text:s/>partnership<text:s/>agreement<text:s/>has<text:s/>been<text:s/>endorsed<text:s/>by<text:s/>all<text:s/>key<text:s/>stakeholders,<text:s/>including<text:s/>NHS,<text:s/>NDoH,<text:s/>IP3,<text:s/>and<text:s/>the<text:s/>British<text:s/>High<text:s/>Commission.<text:s/>To<text:s/>mitigate<text:s/>further<text:s/>delays,<text:s/>the<text:s/>West<text:s/>Yorkshire<text:s/>Integrated<text:s/>Care<text:s/>System<text:s/>was<text:s/>selected<text:s/>to<text:s/>lead<text:s/>the<text:s/>UK/SA<text:s/>twinning<text:s/>programme,<text:s/>which<text:s/>will<text:s/>begin<text:s/>in<text:s/>a<text:s/>virtual<text:s/>format<text:s/>for<text:s/>the<text:s/>first<text:s/>six<text:s/>months<text:s/>of<text:s/>Year<text:s/>3.<text:s/>NDoH<text:s/>has<text:s/>also<text:s/>requested<text:s/>the<text:s/>inclusion<text:s/>of<text:s/>three<text:s/>additional<text:s/>hospitals,<text:s/>reflecting<text:s/>growing<text:s/>interest<text:s/>and<text:s/>commitment</text:span></text:p>
        <text:p text:style-name="P289"/>
        <text:p text:style-name="P290"><text:span text:style-name="T290_1">Finally,<text:s/></text:span><text:span text:style-name="T290_2">Output<text:s/>3.3</text:span><text:span text:style-name="T290_3"><text:s/>saw<text:s/>successful<text:s/></text:span><text:span text:style-name="T290_4">delivery<text:s/>of<text:s/>training<text:s/>modules<text:s/>for<text:s/></text:span><text:span text:style-name="T290_5">family<text:s/>medicine<text:s/>and<text:s/>general<text:s/>practice</text:span><text:span text:style-name="T290_6">,<text:s/>based<text:s/>on<text:s/>the<text:s/>Royal<text:s/>College<text:s/>of<text:s/>General<text:s/>Practitioners’<text:s/>(RCGP)<text:s/></text:span><text:span text:style-name="T290_7">Train-the-Trainer<text:s/>(TTT)</text:span><text:span text:style-name="T290_8"><text:s/>model.<text:s/>This<text:s/>model,<text:s/>previously<text:s/>implemented<text:s/>in<text:s/>South<text:s/>Africa<text:s/>in<text:s/>2011,<text:s/>was<text:s/>revived<text:s/>through<text:s/>collaboration<text:s/>with<text:s/>the<text:s/>South<text:s/>African<text:s/>Academy<text:s/>of<text:s/>Family<text:s/>Physicians<text:s/>and<text:s/>Stellenbosch<text:s/>University.<text:s/>Two<text:s/>workshops<text:s/>held<text:s/>in<text:s/>Pretoria<text:s/>brought<text:s/>together<text:s/></text:span><text:span text:style-name="T290_9">24<text:s/>multidisciplinary<text:s/>doctors</text:span><text:span text:style-name="T290_10"><text:s/>from<text:s/>various<text:s/>sectors,<text:s/>including<text:s/>primary<text:s/>and<text:s/>secondary<text:s/>care,<text:s/>public<text:s/>health,<text:s/>medical<text:s/>management,<text:s/>and<text:s/>the<text:s/>military.<text:s/>A<text:s/></text:span><text:span text:style-name="T290_11">training<text:s/>needs<text:s/>analysis</text:span><text:span text:style-name="T290_12"><text:s/>was<text:s/>also<text:s/>completed,<text:s/>with<text:s/>recommendations<text:s/>shared<text:s/>with<text:s/>NDoH<text:s/>to<text:s/>inform<text:s/>future<text:s/>capacity-building<text:s/>efforts.</text:span></text:p>
        <text:p text:style-name="P291"><text:span text:style-name="T291_1">Together,<text:s/>these<text:s/>outputs<text:s/>reflect<text:s/>a<text:s/>cohesive<text:s/>and<text:s/>impactful<text:s/>approach<text:s/>to<text:s/>strengthening<text:s/>South<text:s/>Africa’s<text:s/>health<text:s/>system,<text:s/>with<text:s/>promising<text:s/>signs<text:s/>of<text:s/>improved<text:s/>hospital<text:s/>performance,<text:s/>leadership<text:s/>development,<text:s/>and<text:s/>clinical<text:s/>training.<text:s/>The<text:s/>programme<text:s/>continues<text:s/>to<text:s/>build<text:s/>momentum<text:s/>and<text:s/>lays<text:s/>a<text:s/>strong<text:s/>foundation<text:s/>for<text:s/>sustainable<text:s/>health<text:s/>system<text:s/>improvements.</text:span></text:p>
        <text:p text:style-name="P292"><text:span text:style-name="T292_1">Challenges<text:s/>and<text:s/>mitigation</text:span></text:p>
        <text:p text:style-name="P293"><text:span text:style-name="T293_1">Systemic<text:s/>challenges<text:s/>such<text:s/>as<text:s/>high<text:s/>staff<text:s/>turnover,<text:s/>acting<text:s/>roles,<text:s/>and<text:s/>limited<text:s/>resources<text:s/>continue<text:s/>to<text:s/>hinder<text:s/>progress<text:s/>in<text:s/>hospital<text:s/>leadership<text:s/>and<text:s/>governance.<text:s/>Despite<text:s/>this,<text:s/>PDoH<text:s/>leads<text:s/>have<text:s/>noted<text:s/>incremental<text:s/>improvements<text:s/>from<text:s/>the<text:s/>intervention.<text:s/></text:span><text:span text:style-name="T293_2">IP3</text:span><text:span text:style-name="T293_3">’s<text:s/>broad<text:s/>portfolio<text:s/>stretches<text:s/>its<text:s/>capacity,<text:s/>though<text:s/>delivery<text:s/>remains<text:s/>effective.<text:s/>The<text:s/>dissolution<text:s/>of<text:s/>NHS<text:s/>England<text:s/></text:span><text:span text:style-name="T293_4">announced<text:s/>in<text:s/>March<text:s/>2025<text:s/></text:span><text:span text:style-name="T293_5">raises<text:s/>concerns<text:s/>about<text:s/>future<text:s/>engagement<text:s/>capacity<text:s/>of<text:s/>UK<text:s/>consortium<text:s/>partners,<text:s/>potentially<text:s/>affecting<text:s/>programme<text:s/>support.</text:span></text:p>
        <text:p text:style-name="P294"/>
        <text:p text:style-name="P295"><text:span text:style-name="T295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295_2">[1<text:s/>paragraph]</text:span></text:p>
        <text:p text:style-name="P296"><text:span text:style-name="T296_1">There<text:s/>were<text:s/>no<text:s/>changes<text:s/>to<text:s/>this<text:s/>output<text:s/>during<text:s/>the<text:s/>year<text:s/>in<text:s/>review.<text:s/></text:span><text:span text:style-name="T296_2">However,<text:s/>delays</text:span><text:span text:style-name="T296_3"><text:s/></text:span><text:span text:style-name="T296_4">in<text:s/>the<text:s/>launch<text:s/>of<text:s/>the<text:s/></text:span><text:span text:style-name="T296_5">IP1</text:span><text:span text:style-name="T296_6">-led<text:s/>twinning<text:s/>programme<text:s/>mean</text:span><text:span text:style-name="T296_7">s</text:span><text:span text:style-name="T296_8"><text:s/>that<text:s/>expected<text:s/>milestones<text:s/>under<text:s/>output<text:s/>indicator<text:s/>3.2<text:s/>will<text:s/>be<text:s/>achieved<text:s/>in<text:s/>year<text:s/>three<text:s/>of<text:s/>this<text:s/>programme,<text:s/></text:span><text:span text:style-name="T296_9">not<text:s/></text:span><text:span text:style-name="T296_10">in<text:s/>the<text:s/>second<text:s/>year.</text:span></text:p>
        <text:p text:style-name="P297"/>
        <text:p text:style-name="P298"><text:span text:style-name="T29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298_2">[1-2<text:s/>paragraphs]</text:span></text:p>
        <text:p text:style-name="P299"><text:span text:style-name="T299_1">Lessons<text:s/></text:span><text:span text:style-name="T299_2">learned.</text:span></text:p>
        <text:list text:style-name="LS37" xml:id="list78">
          <text:list-item>
            <text:p text:style-name="P300"><text:span text:style-name="T300_1">A<text:s/>key<text:s/>aspect<text:s/>of<text:s/>the<text:s/>success<text:s/>of<text:s/>the<text:s/>mentoring<text:s/>scheme<text:s/>has<text:s/>been<text:s/>the<text:s/>quality<text:s/>of<text:s/>the<text:s/>mentors.<text:s/></text:span><text:span text:style-name="T300_2">Hospital<text:s/>CEOs<text:s/>and<text:s/>executive<text:s/>teams<text:s/>value<text:s/>mentors<text:s/>with<text:s/>real-world<text:s/>leadership<text:s/>experience.<text:s/>Examples<text:s/>include<text:s/>mentors<text:s/>who<text:s/>were<text:s/>former<text:s/>CEOs<text:s/>or<text:s/>had<text:s/>proven<text:s/>success<text:s/>in<text:s/>other<text:s/>provinces.<text:s/>Their<text:s/>expertise<text:s/>has<text:s/>been<text:s/>instrumental<text:s/>in<text:s/>driving<text:s/>improvements<text:s/>locally.</text:span></text:p>
          </text:list-item>
          <text:list-item>
            <text:p text:style-name="P301"><text:span text:style-name="T301_1">Mentoring<text:s/>entire<text:s/>executive<text:s/>teams<text:s/>enhances<text:s/>sustainability<text:s/>and<text:s/>addresses<text:s/>staff<text:s/>turnover.<text:s/>Provinces<text:s/>may<text:s/>assign<text:s/>local<text:s/>mentors<text:s/>to<text:s/>observe<text:s/>and<text:s/>learn.</text:span><text:span text:style-name="T301_2"><text:s/></text:span></text:p>
          </text:list-item>
          <text:list-item>
            <text:p text:style-name="P302"><text:span text:style-name="T302_1">The<text:s/>mentoring<text:s/>programme<text:s/>offers<text:s/></text:span><text:span text:style-name="T302_2">additional<text:s/></text:span><text:span text:style-name="T302_3">targeted,<text:s/>practical<text:s/>leadership<text:s/>support,<text:s/>filling<text:s/>gaps<text:s/>left<text:s/>by<text:s/>general<text:s/>civil<text:s/>service<text:s/></text:span><text:span text:style-name="T302_4">or<text:s/>academic<text:s/></text:span><text:span text:style-name="T302_5">training</text:span><text:span text:style-name="T302_6"><text:s/>programmes</text:span><text:span text:style-name="T302_7">.<text:s/>It<text:s/>has<text:s/>led<text:s/>to<text:s/>measurable<text:s/>improvements<text:s/>in<text:s/>hospitals<text:s/>like<text:s/>Harry<text:s/>Surtie<text:s/>and<text:s/>Mthatha,<text:s/>though<text:s/>it<text:s/>requires<text:s/>significant<text:s/>resources.<text:s/>IP3<text:s/>is<text:s/>testing<text:s/>hybrid<text:s/>models<text:s/>to<text:s/>improve<text:s/>scalability<text:s/>and<text:s/>efficiency.</text:span></text:p>
          </text:list-item>
        </text:list>
        <text:p text:style-name="P303"><text:span text:style-name="T303_1">Recommendations<text:s/>for<text:s/>the<text:s/>year<text:s/>ahead</text:span></text:p>
        <text:list text:style-name="LS37" xml:id="list81">
          <text:list-item>
            <text:p text:style-name="P304"><text:span text:style-name="T304_1">It<text:s/>is<text:s/>evident<text:s/>that<text:s/>the<text:s/>mentoring<text:s/>programme<text:s/>is<text:s/>greatly<text:s/>valued<text:s/>by<text:s/>service<text:s/>providers.<text:s/></text:span><text:span text:style-name="T304_2">IP3</text:span><text:span text:style-name="T304_3"><text:s/>plans<text:s/>to<text:s/>institutionali</text:span><text:span text:style-name="T304_4">s</text:span><text:span text:style-name="T304_5">e<text:s/>mentorship<text:s/>through<text:s/>a<text:s/>train-the-trainer<text:s/>model,<text:s/>starting<text:s/>with<text:s/>KZN</text:span><text:span text:style-name="T304_6"><text:s/>and/or<text:s/>Mpumalanga.</text:span></text:p>
          </text:list-item>
          <text:list-item>
            <text:p text:style-name="P305"><text:span text:style-name="T305_1">IP3</text:span><text:span text:style-name="T305_2"><text:s/>and<text:s/>BHC<text:s/>have<text:s/>effectively<text:s/>used<text:s/>their<text:s/>relationships<text:s/>with<text:s/>NDOH<text:s/>and<text:s/>PDOH<text:s/>to<text:s/>overcome<text:s/>capacity<text:s/>constraints<text:s/>and<text:s/>advance<text:s/>initiatives.<text:s/>In<text:s/>the<text:s/>final<text:s/>programme<text:s/>year,<text:s/>stronger<text:s/>coordination<text:s/>between<text:s/></text:span><text:span text:style-name="T305_3">IP3</text:span><text:span text:style-name="T305_4">,<text:s/>NDOH,<text:s/>PDOH,<text:s/>and<text:s/>IP1<text:s/>is<text:s/>needed.<text:s/>Without<text:s/>this,<text:s/>the<text:s/>twinning<text:s/>programme<text:s/>risks<text:s/>losing<text:s/></text:span><text:span text:style-name="T305_5">momentum.</text:span><text:span text:style-name="T305_6"><text:s/></text:span></text:p>
          </text:list-item>
        </text:list>
        <table:table table:style-name="Table11">
          <table:table-column table:style-name="Column36"/>
          <table:table-column table:style-name="Column37"/>
          <table:table-column table:style-name="Column38"/>
          <table:table-column table:style-name="Column39"/>
          <table:table-column table:style-name="Column40"/>
          <table:table-row table:style-name="Row43">
            <table:table-cell table:style-name="Cell114">
              <text:p text:style-name="P306"><text:span text:style-name="T306_1">Output<text:s/>Title<text:s/></text:span></text:p>
            </table:table-cell>
            <table:table-cell table:style-name="Cell115" table:number-columns-spanned="4">
              <text:p text:style-name="P307"><text:span text:style-name="T307_1">Enhanced<text:s/>capacity<text:s/>on<text:s/>health<text:s/>technology<text:s/>assessment<text:s/>(HTA)<text:s/>processes.</text:span></text:p>
            </table:table-cell>
            <table:covered-table-cell/>
            <table:covered-table-cell/>
            <table:covered-table-cell/>
          </table:table-row>
          <table:table-row table:style-name="Row44">
            <table:table-cell table:style-name="Cell116" table:number-columns-spanned="2">
              <text:p text:style-name="P308"><text:span text:style-name="T308_1">Output<text:s/>number:<text:s/></text:span></text:p>
            </table:table-cell>
            <table:covered-table-cell/>
            <table:table-cell table:style-name="Cell117">
              <text:p text:style-name="P309"><text:span text:style-name="T309_1">4</text:span></text:p>
            </table:table-cell>
            <table:table-cell table:style-name="Cell118">
              <text:p text:style-name="P310"><text:span text:style-name="T310_1">Output<text:s/>Score:<text:s/></text:span></text:p>
            </table:table-cell>
            <table:table-cell table:style-name="Cell119">
              <text:p text:style-name="P311"><text:span text:style-name="T311_1">A</text:span><text:span text:style-name="T311_2">+</text:span></text:p>
            </table:table-cell>
          </table:table-row>
          <table:table-row table:style-name="Row45">
            <table:table-cell table:style-name="Cell120" table:number-columns-spanned="2">
              <text:p text:style-name="P312"><text:span text:style-name="T312_1">Impact<text:s/>weighting<text:s/>(%):<text:s text:c="2"/></text:span></text:p>
            </table:table-cell>
            <table:covered-table-cell/>
            <table:table-cell table:style-name="Cell121">
              <text:p text:style-name="P313"><text:span text:style-name="T313_1">15</text:span></text:p>
            </table:table-cell>
            <table:table-cell table:style-name="Cell122">
              <text:p text:style-name="P314"><text:span text:style-name="T314_1">Weighting<text:s/>revised<text:s/>since<text:s/>last<text:s/></text:span><text:span text:style-name="T314_2">AR.</text:span><text:span text:style-name="T314_3"><text:s/></text:span></text:p>
            </table:table-cell>
            <table:table-cell table:style-name="Cell123">
              <text:p text:style-name="P315"><text:span text:style-name="T315_1">[If<text:s/></text:span><text:span text:style-name="T315_2">yes</text:span><text:span text:style-name="T315_3">,<text:s/></text:span><text:span text:style-name="T315_4">up,</text:span><text:span text:style-name="T315_5"><text:s/>or<text:s/>down?]</text:span></text:p>
            </table:table-cell>
          </table:table-row>
        </table:table>
        <text:p text:style-name="P316"/>
        <table:table table:style-name="Table12">
          <table:table-column table:style-name="Column41"/>
          <table:table-column table:style-name="Column42"/>
          <table:table-column table:style-name="Column43"/>
          <table:table-row table:style-name="Row46">
            <table:table-cell table:style-name="Cell124">
              <text:p text:style-name="P317"><text:span text:style-name="T317_1">Indicator(s)</text:span></text:p>
            </table:table-cell>
            <table:table-cell table:style-name="Cell125">
              <text:p text:style-name="P318"><text:span text:style-name="T318_1">Milestone(s)<text:s/>for<text:s/>this<text:s/>review</text:span></text:p>
            </table:table-cell>
            <table:table-cell table:style-name="Cell126">
              <text:p text:style-name="P319"><text:span text:style-name="T319_1">Progress<text:s/></text:span></text:p>
            </table:table-cell>
          </table:table-row>
          <table:table-row table:style-name="Row47">
            <table:table-cell table:style-name="Cell127">
              <text:p text:style-name="P320"><text:span text:style-name="T320_1">4.1<text:s/>Strategies,<text:s/>tools<text:s/>and/or<text:s/>policies<text:s/>developed/refined<text:s/>to<text:s/>strengthen<text:s/>HTA<text:s/>processes</text:span></text:p>
            </table:table-cell>
            <table:table-cell table:style-name="Cell128">
              <text:list text:style-name="LS32" xml:id="list83">
                <text:list-item>
                  <text:p text:style-name="P321"><text:span text:style-name="T321_1">Contribution<text:s/>to<text:s/>HTA<text:s/>implementation<text:s/>roadmap<text:s/>process<text:s/>initiated.</text:span></text:p>
                </text:list-item>
                <text:list-item>
                  <text:p text:style-name="P322"><text:span text:style-name="T322_1">Review<text:s/>and<text:s/>updating<text:s/>of<text:s/>at<text:s/>least<text:s/>one<text:s/>essential<text:s/>drug<text:s/>programme<text:s/>(EDP)<text:s/>tool<text:s/>(for<text:s/>e.g.<text:s/>templates<text:s/>prioritisation,<text:s/>budget<text:s/>impact<text:s/>analysis<text:s/></text:span><text:span text:style-name="T322_2">tool,</text:span><text:span text:style-name="T322_3"><text:s/>and<text:s/>SOPs).</text:span></text:p>
                </text:list-item>
                <text:list-item>
                  <text:p text:style-name="P323"><text:span text:style-name="T323_1">Short<text:s/>term<text:s/>topic<text:s/>prioritisation<text:s/>for<text:s/>STG<text:s/>and<text:s/>EML<text:s/></text:span><text:span text:style-name="T323_2">completed</text:span><text:span text:style-name="T323_3">.<text:s/></text:span></text:p>
                </text:list-item>
                <text:list-item>
                  <text:p text:style-name="P324"><text:span text:style-name="T324_1">NHLS<text:s/>HTA<text:s/>and<text:s/>Proficiency<text:s/>testing<text:s/>scheme<text:s/>(PTS)<text:s/>costing<text:s/>templates<text:s/></text:span><text:span text:style-name="T324_2">standardised.</text:span></text:p>
                </text:list-item>
                <text:list-item>
                  <text:p text:style-name="P325"><text:span text:style-name="T325_1">NHLS<text:s/>HTA<text:s/>capacity<text:s/>landscape<text:s/>analysis<text:s/></text:span><text:span text:style-name="T325_2">completed.</text:span></text:p>
                </text:list-item>
                <text:list-item>
                  <text:p text:style-name="P326"><text:span text:style-name="T326_1">Standardised<text:s/>protocol<text:s/>developed<text:s/>for<text:s/>NHLS<text:s/>HTA</text:span><text:span text:style-name="T326_2"><text:s text:c="2"/></text:span><text:span text:style-name="T326_3"><text:s text:c="9"/></text:span></text:p>
                </text:list-item>
              </text:list>
            </table:table-cell>
            <table:table-cell table:style-name="Cell129">
              <text:p text:style-name="P327"><text:span text:style-name="T327_1">Largely<text:s/></text:span><text:span text:style-name="T327_2">A</text:span><text:span text:style-name="T327_3">chieved</text:span></text:p>
              <text:list text:style-name="LS32" xml:id="list89">
                <text:list-item>
                  <text:p text:style-name="P328"><text:span text:style-name="T328_1">IP3<text:s/></text:span><text:span text:style-name="T328_2">successfully</text:span><text:span text:style-name="T328_3"><text:s/>contributed<text:s/></text:span><text:span text:style-name="T328_4">support<text:s/>to<text:s/></text:span><text:span text:style-name="T328_5">the</text:span><text:span text:style-name="T328_6"><text:s/>HTA<text:s/>implementation<text:s/>roadmap<text:s/>through</text:span><text:span text:style-name="T328_7"><text:s/>medicine<text:s/>review<text:s/>process<text:s/></text:span><text:span text:style-name="T328_8">as</text:span><text:span text:style-name="T328_9"><text:s/>well<text:s/>as</text:span><text:span text:style-name="T328_10"><text:s/>the<text:s/>development<text:s/>and<text:s/>updating<text:s/>of<text:s/>policies<text:s/>and<text:s/>tools<text:s/>to<text:s/></text:span><text:span text:style-name="T328_11">meet</text:span><text:span text:style-name="T328_12"><text:s/>international<text:s/></text:span><text:span text:style-name="T328_13">HTA<text:s/></text:span><text:span text:style-name="T328_14">standards</text:span><text:span text:style-name="T328_15"><text:s/></text:span></text:p>
                </text:list-item>
                <text:list-item>
                  <text:p text:style-name="P329"><text:span text:style-name="T329_1">IP<text:s/>3<text:s/>exceeded<text:s/></text:span><text:span text:style-name="T329_2">delivery</text:span><text:span text:style-name="T329_3"><text:s/>in<text:s/></text:span><text:span text:style-name="T329_4">supporting<text:s/>development<text:s/></text:span><text:span text:style-name="T329_5">of<text:s/>nine<text:s/>new<text:s/>tools</text:span><text:span text:style-name="T329_6"><text:s/></text:span><text:span text:style-name="T329_7">and<text:s/>updating<text:s/>of<text:s/>seven<text:s/>tools</text:span><text:span text:style-name="T329_8"><text:s/>to<text:s/>strengthen<text:s/>HTA<text:s/></text:span><text:span text:style-name="T329_9">processes.</text:span></text:p>
                </text:list-item>
                <text:list-item>
                  <text:p text:style-name="P330"><text:span text:style-name="T330_1">IP<text:s/>3<text:s/>exceeded<text:s/>in<text:s/>support</text:span><text:span text:style-name="T330_2">ing<text:s/>two,<text:s/>rather<text:s/>than<text:s/>the<text:s/>planned<text:s/>one,</text:span><text:span text:style-name="T330_3"><text:s/>short-term<text:s/>prioritisation<text:s/></text:span><text:span text:style-name="T330_4">processes.</text:span><text:span text:style-name="T330_5"><text:s/></text:span></text:p>
                </text:list-item>
                <text:list-item>
                  <text:p text:style-name="P331"><text:span text:style-name="T331_1">NHLS<text:s/></text:span><text:span text:style-name="T331_2">HTA<text:s/>and<text:s/>PTS<text:s/></text:span><text:span text:style-name="T331_3">costing<text:s/>templates<text:s/>were<text:s/></text:span><text:span text:style-name="T331_4">successfully<text:s/>standardised;<text:s/>a<text:s/>third<text:s/>costing<text:s/>tool<text:s/>is<text:s/>in<text:s/></text:span><text:span text:style-name="T331_5">development.</text:span></text:p>
                </text:list-item>
                <text:list-item>
                  <text:p text:style-name="P332"><text:span text:style-name="T332_1">IP3<text:s/>exceeded<text:s/>expectations.<text:s/>A<text:s/>NHLS<text:s/>HTA<text:s/>capacity<text:s/>survey<text:s/>complete<text:s/>and<text:s/>an<text:s/>additional<text:s/>survey,<text:s/>as<text:s/>requested<text:s/>by<text:s/>NHLS,<text:s/>has<text:s/>been<text:s/></text:span><text:span text:style-name="T332_2">completed<text:s/></text:span><text:span text:style-name="T332_3">with<text:s/>a<text:s/>report<text:s/>provided<text:s/>to<text:s/>NHLS<text:s/>on<text:s/>the<text:s/>results.</text:span></text:p>
                </text:list-item>
                <text:list-item>
                  <text:p text:style-name="P333"><text:span text:style-name="T333_1">Development<text:s/>of<text:s/>standardised<text:s/>protocol<text:s/>was<text:s/>not</text:span><text:span text:style-name="T333_2"><text:s/>achieved<text:s/></text:span><text:span text:style-name="T333_3">as<text:s/>it<text:s/>was<text:s/>deprioritised<text:s/>at<text:s/>NHLS’<text:s/>request.<text:s/>Due<text:s/>to<text:s/>begin<text:s/>in<text:s/>year<text:s/>3<text:s/>of<text:s/>programme.</text:span></text:p>
                </text:list-item>
              </text:list>
            </table:table-cell>
          </table:table-row>
          <table:table-row table:style-name="Row48">
            <table:table-cell table:style-name="Cell130">
              <text:p text:style-name="P334"><text:span text:style-name="T334_1">4.2<text:s/>Number<text:s/>of<text:s/>technical<text:s/>assistances<text:s/>provided<text:s/>to<text:s/>the<text:s/>HTA<text:s/>unit<text:s/>on<text:s/>relevant<text:s/>HTA<text:s/>processes.</text:span></text:p>
            </table:table-cell>
            <table:table-cell table:style-name="Cell131">
              <text:list text:style-name="LS33" xml:id="list95">
                <text:list-item>
                  <text:p text:style-name="P335"><text:span text:style-name="T335_1">2<text:s/>expert<text:s/>committee/stakeholder<text:s/>engagements<text:s/>on<text:s/>relevant<text:s/>guidelines</text:span></text:p>
                </text:list-item>
                <text:list-item>
                  <text:p text:style-name="P336"><text:span text:style-name="T336_1">2<text:s/>reviews<text:s/>using<text:s/>HTA<text:s/>methodologies<text:s/>initiated.</text:span></text:p>
                </text:list-item>
              </text:list>
            </table:table-cell>
            <table:table-cell table:style-name="Cell132">
              <text:p text:style-name="P337"><text:span text:style-name="T337_1">Exceeded</text:span></text:p>
              <text:list text:style-name="LS33" xml:id="list97">
                <text:list-item>
                  <text:p text:style-name="P338"><text:span text:style-name="T338_1">IP3<text:s/>exceeded<text:s/>expectations<text:s/>participating<text:s/>in<text:s/></text:span><text:span text:style-name="T338_2">/<text:s/>delivering</text:span><text:span text:style-name="T338_3"><text:s/></text:span><text:span text:style-name="T338_4">at<text:s/>least<text:s/>35<text:s/>committees/<text:s/>stakeholder<text:s/>engagements</text:span></text:p>
                </text:list-item>
                <text:list-item>
                  <text:p text:style-name="P339"><text:span text:style-name="T339_1">On<text:s/>reviews<text:s/>using<text:s/>HTA<text:s/>methodologies,<text:s/>IP<text:s/>3<text:s/>exceeded<text:s/>in<text:s/>delivering</text:span><text:span text:style-name="T339_2"><text:s/>10</text:span><text:span text:style-name="T339_3"><text:s/>reviews<text:s/></text:span><text:span text:style-name="T339_4">using<text:s/>HTA<text:s/>methodologies</text:span></text:p>
                </text:list-item>
              </text:list>
            </table:table-cell>
          </table:table-row>
        </table:table>
        <text:p text:style-name="P340"><text:span text:style-name="T340_1">Briefly<text:s/>describe<text:s/>the<text:s/>output’s<text:s/>activities<text:s/>and<text:s/>provide<text:s/>supporting<text:s/>narrative<text:s/>for<text:s/>the<text:s/>score.</text:span></text:p>
        <text:p text:style-name="P341"><text:span text:style-name="T341_1"><text:s/></text:span></text:p>
        <text:p text:style-name="P342"><text:span text:style-name="T342_1">Output<text:s/>4<text:s/></text:span><text:span text:style-name="T342_2">focuses<text:s/>on<text:s/>strengthening<text:s/>Health<text:s/>Technology<text:s/>Assessment<text:s/>(HTA)<text:s/>capacity<text:s/>in<text:s/>South<text:s/>Africa.<text:s/></text:span><text:span text:style-name="T342_3">IP3<text:s/>has<text:s/>played<text:s/>a<text:s/>central<text:s/>role<text:s/>in<text:s/>this<text:s/>effort,<text:s/>with<text:s/>its<text:s/>technical<text:s/>advisors<text:s/>embedded<text:s/>within<text:s/>the<text:s/>National<text:s/>Health<text:s/>Laboratory<text:s/>Service<text:s/>(NHLS)<text:s/>and<text:s/>the<text:s/>National<text:s/>Department<text:s/>of<text:s/>Health<text:s/>(NDoH).<text:s/>Their<text:s/>work<text:s/>has<text:s/>supported<text:s/>the<text:s/>development<text:s/>of<text:s/>the<text:s/>HTA<text:s/>Implementation<text:s/>Roadmap.<text:s/>IP1<text:s/>has<text:s/>also<text:s/>contributed<text:s/>to<text:s/>this<text:s/>workstream<text:s/>through<text:s/>its<text:s/>Consortium<text:s/>partner,<text:s/>the<text:s/>National<text:s/>Institute<text:s/>for<text:s/>Health<text:s/>and<text:s/>Care<text:s/>Excellence<text:s/>(NICE).<text:s/>Overall,<text:s/>indicator<text:s/>milestones<text:s/>were<text:s/>broadly<text:s/>met<text:s/>or<text:s/>exceeded.<text:s/>Where<text:s/>targets<text:s/>were<text:s/>not<text:s/>achieved,<text:s/>this<text:s/>was<text:s/>primarily<text:s/>due<text:s/>to<text:s/>shifts<text:s/>in<text:s/>NDoH<text:s/>priorities<text:s/>and<text:s/>subsequent<text:s/>adjustments<text:s/>to<text:s/>the<text:s/>workplan.</text:span></text:p>
        <text:p text:style-name="P343"><text:span text:style-name="T343_1">Under<text:s/>Indicator<text:s/>4.1,<text:s/>IP3’s<text:s/>technical<text:s/>advisors<text:s/>supported<text:s/>the<text:s/>Essential<text:s/>Drugs<text:s/>Programme<text:s/>(EDP)<text:s/>by<text:s/>reviewing<text:s/>medicines<text:s/>and<text:s/>guidelines,<text:s/>updating<text:s/>policies<text:s/>and<text:s/>tools<text:s/>to<text:s/>align<text:s/>with<text:s/>international<text:s/>HTA<text:s/>standards,<text:s/>and<text:s/>promoting<text:s/>stakeholder<text:s/>engagement.<text:s/>They<text:s/>developed<text:s/>governance<text:s/>tools<text:s/>to<text:s/>improve<text:s/>Standard<text:s/>Treatment<text:s/>Guidelines<text:s/>(STG)<text:s/>and<text:s/>Essential<text:s/>Medicines<text:s/>List<text:s/>(EML)<text:s/>processes,<text:s/>drawing<text:s/>on<text:s/>previous<text:s/>reviews<text:s/>and<text:s/>best<text:s/>practice.<text:s/>Additionally,<text:s/></text:span><text:span text:style-name="T343_2">IPs</text:span><text:span text:style-name="T343_3"><text:s/>facilitated<text:s/>two<text:s/>topic<text:s/>prioritisation<text:s/>exercises<text:s/>to<text:s/>support<text:s/>cost-effective,<text:s/>and<text:s/>equitable<text:s/>HTA<text:s/>implementation.</text:span></text:p>
        <text:p text:style-name="P344"><text:span text:style-name="T344_1">At<text:s/>NHLS,<text:s/>IP3<text:s/>advisors<text:s/>helped<text:s/>formalise<text:s/>the<text:s/>HTA<text:s/>function<text:s/>by<text:s/>analysing<text:s/>laboratory<text:s/>capacity,<text:s/>creating<text:s/>costing<text:s/>tools<text:s/>and<text:s/>templates,<text:s/>and<text:s/>drafting<text:s/>the<text:s/>HTA<text:s/>Framework<text:s/>Roadmap.<text:s/>Their<text:s/>engagement<text:s/>with<text:s/>NDoH<text:s/>leadership<text:s/>helped<text:s/>reinforce<text:s/>national<text:s/>HTA<text:s/>priorities<text:s/>and<text:s/>NHLS’s<text:s/>role<text:s/>in<text:s/>decision-making.<text:s/>Although<text:s/>development<text:s/>of<text:s/>a<text:s/>standardised<text:s/>HTA<text:s/>protocol<text:s/>was<text:s/>temporarily<text:s/>paused<text:s/>at<text:s/>NDoH’s<text:s/>request,<text:s/>the<text:s/>HTA<text:s/>Framework<text:s/>and<text:s/>Roadmap<text:s/>were<text:s/>successfully<text:s/>completed<text:s/></text:span><text:span text:style-name="T344_2">and<text:s/>circulated<text:s/>for<text:s/>NHLS<text:s/>feedback<text:s/>in<text:s/>August<text:s/>2025.</text:span><text:span text:style-name="T344_3"><text:s/></text:span><text:span text:style-name="T344_4">While<text:s/>IP1<text:s/>did<text:s/>not<text:s/>directly<text:s/>support<text:s/>NHLS<text:s/>activities,<text:s/>NICE<text:s/>contributed<text:s/>to<text:s/>milestones<text:s/>by<text:s/>assisting<text:s/>NDoH<text:s/>in<text:s/>developing<text:s/>the<text:s/>HTA<text:s/>roadmap,<text:s/>updating<text:s/>the<text:s/>EDP,<text:s/>and<text:s/>improving<text:s/>STG<text:s/>and<text:s/>EML<text:s/>prioritisation<text:s/>processes.<text:s/>NICE<text:s/>conducted<text:s/>a<text:s/>technical<text:s/>review<text:s/>of<text:s/>the<text:s/>HTA<text:s/>process<text:s/>guide<text:s/>and<text:s/>prioritisation<text:s/>manual,<text:s/>with<text:s/>its<text:s/>recommendations<text:s/>adopted<text:s/>by<text:s/>NDoH.<text:s/>NICE<text:s/>also<text:s/>observed</text:span><text:span text:style-name="T344_5"><text:s/></text:span><text:span text:style-name="T344_6">National<text:s/>Essential<text:s/>Medicines<text:s/>List<text:s/>Committee<text:s/>(NEMLC)<text:s/>meetings<text:s/>and<text:s/>provided<text:s/>input<text:s/>that<text:s/>improved<text:s/>committee<text:s/>structures<text:s/>for<text:s/>HTA<text:s/>delivery.</text:span></text:p>
        <text:p text:style-name="P345"><text:span text:style-name="T345_1">For<text:s/>Indicator<text:s/>4.2,<text:s/>IP3’s<text:s/>technical<text:s/>advisors—seconded<text:s/>to<text:s/>the<text:s/>HTA<text:s/>unit—actively<text:s/>participated<text:s/>in<text:s/>over<text:s/>35<text:s/>stakeholder<text:s/>meetings,<text:s/>surpassing<text:s/>the<text:s/>milestone.<text:s/>Their<text:s/>involvement<text:s/>helped<text:s/>secure<text:s/>medicine<text:s/>recommendations<text:s/>and<text:s/></text:span><text:span text:style-name="T345_2">strengthened</text:span><text:span text:style-name="T345_3"><text:s/>governance<text:s/>and<text:s/>technical<text:s/>processes.<text:s/>IP1,<text:s/>through<text:s/>NICE,<text:s/>also<text:s/>exceeded<text:s/>its<text:s/>targets<text:s/>by<text:s/>delivering<text:s/>17<text:s/>knowledge<text:s/>exchange<text:s/>sessions<text:s/>on<text:s/>priority<text:s/>technical<text:s/>topics<text:s/>and<text:s/>observing<text:s/>three<text:s/>key<text:s/>meetings.</text:span><text:span text:style-name="T345_4"><text:s/></text:span><text:span text:style-name="T345_5">In<text:s/>terms<text:s/>of<text:s/>HTA<text:s/>methodology,<text:s/>IP3<text:s/>supported<text:s/>10<text:s/>medicine<text:s/>assessments<text:s/>and<text:s/>developed<text:s/>a<text:s/>risk<text:s/>tool,<text:s/>exceeding<text:s/>milestones.<text:s/>NICE<text:s/>further<text:s/>contributed<text:s/>by<text:s/>reviewing<text:s/>two<text:s/>HTA<text:s/>tools<text:s/>and<text:s/>processes,<text:s/>facilitating<text:s/>practical<text:s/>adoption<text:s/>of<text:s/>HTA<text:s/>approaches.<text:s/>However,<text:s/>the<text:s/>new<text:s/>STG/EML<text:s/>review<text:s/>cycle<text:s/>that<text:s/>began<text:s/>in<text:s/>July<text:s/>2025<text:s/>may<text:s/>cause<text:s/>slight<text:s/>delays<text:s/>in<text:s/>future<text:s/>deliverables<text:s/>due<text:s/>to<text:s/>committee<text:s/>restructuring<text:s/>and<text:s/>recruitment.</text:span></text:p>
        <text:p text:style-name="P346"><text:span text:style-name="T346_1">Challenges</text:span><text:span text:style-name="T346_2"><text:s/>and<text:s/>mitigations</text:span></text:p>
        <text:p text:style-name="P347"><text:span text:style-name="T347_1">Implementation<text:s/>faced<text:s/>several<text:s/>challenges.<text:s/>The<text:s/>evolving<text:s/>nature<text:s/>of<text:s/>the<text:s/>HTA<text:s/>environment<text:s/>complicated<text:s/>finalisation<text:s/>of<text:s/>IP3’s<text:s/>support<text:s/>workplan<text:s/>for<text:s/>the<text:s/>EDP.<text:s/>Work<text:s/>on<text:s/>the<text:s/>HTA<text:s/>Protocol<text:s/>was<text:s/>postponed<text:s/></text:span><text:span text:style-name="T347_2">in<text:s/>order</text:span><text:span text:style-name="T347_3"><text:s/>to</text:span><text:span text:style-name="T347_4"><text:s/></text:span><text:span text:style-name="T347_5">prioritise<text:s/>development<text:s/>of<text:s/>costing<text:s/>templates,<text:s/>which<text:s/>are<text:s/>essential<text:s/>for<text:s/>institutionalising<text:s/>HTA<text:s/>within<text:s/>NDoH.<text:s/>Protocol<text:s/>development<text:s/>is<text:s/>expected<text:s/>to<text:s/>resume<text:s/>shortly.<text:s/>A<text:s/>draft<text:s/></text:span><text:span text:style-name="T347_6">ToR</text:span><text:span text:style-name="T347_7"><text:s/>for<text:s/>the<text:s/>HTA<text:s/>technical<text:s/>working<text:s/>group<text:s/>has<text:s/>been<text:s/>circulated<text:s/>but<text:s/>is<text:s/>yet<text:s/>to<text:s/>be<text:s/>adopted.</text:span></text:p>
        <text:p text:style-name="P348"><text:span text:style-name="T348_1">Delays<text:s/>in<text:s/>HTA<text:s/>decision-making<text:s/>also<text:s/>occurred,<text:s/>with<text:s/>NDoH<text:s/>requesting<text:s/>a<text:s/>three-month<text:s/>extension<text:s/>due<text:s/>to<text:s/>increased<text:s/>responsibilities<text:s/>following<text:s/>USAID<text:s/>funding<text:s/>cuts.<text:s/>This<text:s/>affected<text:s/>NICE’s<text:s/>activities,<text:s/>including<text:s/>knowledge<text:s/>exchange<text:s/>sessions<text:s/>and<text:s/>committee<text:s/>observations.<text:s/>Despite<text:s/>this,<text:s/>NICE<text:s/>continued<text:s/>with<text:s/>its<text:s/>planned<text:s/>engagements.</text:span><text:span text:style-name="T348_2"><text:s/></text:span><text:span text:style-name="T348_3">To<text:s/>address<text:s/>challenges<text:s/>identified<text:s/>in<text:s/>the<text:s/>first<text:s/>year—particularly<text:s/></text:span><text:span text:style-name="T348_4">on</text:span><text:span text:style-name="T348_5"><text:s/>engagement—regular<text:s/>meetings<text:s/>were<text:s/>established<text:s/>to<text:s/>strengthen<text:s/>collaboration<text:s/>with<text:s/>partners<text:s/>such<text:s/>as<text:s/>IP1<text:s/>and<text:s/>NDoH.<text:s/>This<text:s/>led<text:s/>to<text:s/>more<text:s/>effective<text:s/>engagement<text:s/>compared<text:s/>to<text:s/></text:span><text:span text:style-name="T348_6">the<text:s/>first<text:s/>year</text:span><text:span text:style-name="T348_7">.<text:s/>Collaboration<text:s/>with<text:s/>the<text:s/></text:span><text:span text:style-name="T348_8">SA</text:span><text:span text:style-name="T348_9"><text:s/>Medical<text:s/>Research<text:s/>Council<text:s/>also<text:s/>helped<text:s/>enhance<text:s/>NICE’s<text:s/>interactions<text:s/>with<text:s/>stakeholders.</text:span></text:p>
        <text:p text:style-name="P349"><text:span text:style-name="T349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p text:style-name="P350"><text:span text:style-name="T350_1">Learning<text:s/>from<text:s/>the<text:s/>first<text:s/>year<text:s/></text:span><text:span text:style-name="T350_2">of<text:s/>implementation</text:span><text:span text:style-name="T350_3"><text:s/>and<text:s/>challenges<text:s/>engaging<text:s/>NDoH</text:span><text:span text:style-name="T350_4">,<text:s/>IP3<text:s/>reprioritised<text:s/></text:span><text:span text:style-name="T350_5">and<text:s/>scaled<text:s/>down<text:s/></text:span><text:span text:style-name="T350_6">its<text:s/>activities<text:s/>within<text:s/>this<text:s/></text:span><text:span text:style-name="T350_7">output<text:s/>area</text:span><text:span text:style-name="T350_8">.<text:s/>This<text:s/>meant<text:s/>that<text:s/>the<text:s/>milestones<text:s/>for<text:s/>year<text:s/>2<text:s/>of<text:s/>implementation<text:s/>w</text:span><text:span text:style-name="T350_9">ere</text:span><text:span text:style-name="T350_10"><text:s/>more<text:s/></text:span><text:span text:style-name="T350_11">achievable<text:s/>and</text:span><text:span text:style-name="T350_12"><text:s/></text:span><text:span text:style-name="T350_13">were<text:s/>in<text:s/>fact<text:s/>exceeded.</text:span><text:span text:style-name="T350_14"><text:s/></text:span></text:p>
        <text:p text:style-name="P351"><text:span text:style-name="T351_1">lessons<text:s/>learned<text:s/>this<text:s/>year<text:s/>and<text:s/>recommendations<text:s/>for<text:s/>the<text:s/>year<text:s/>ahead<text:s/></text:span></text:p>
        <text:p text:style-name="P352"><text:span text:style-name="T352_1">Learning</text:span></text:p>
        <text:list text:style-name="LS34" xml:id="list99">
          <text:list-item>
            <text:p text:style-name="P353"><text:span text:style-name="T353_1">Standardisation<text:s/>of<text:s/>processes</text:span><text:span text:style-name="T353_2"><text:s/>is<text:s/>crucial<text:s/>for<text:s/>implementing<text:s/>the<text:s/>HTA<text:s/>strategic<text:s/>plan.<text:s/>With<text:s/>significant<text:s/>fragmentation<text:s/>and<text:s/>a<text:s/>large<text:s/></text:span><text:span text:style-name="T353_3">deficit</text:span><text:span text:style-name="T353_4"><text:s/>of<text:s/>skills</text:span><text:span text:style-name="T353_5"><text:s/>due<text:s/>to<text:s/>staff<text:s/>turnover</text:span><text:span text:style-name="T353_6">,<text:s/>strengthening<text:s/>HR<text:s/>and<text:s/>information<text:s/>systems<text:s/>is<text:s/>needed<text:s/>for<text:s/>better<text:s/>access<text:s/>to<text:s/>data</text:span><text:span text:style-name="T353_7">.</text:span></text:p>
          </text:list-item>
          <text:list-item>
            <text:p text:style-name="P354"><text:span text:style-name="T354_1">IP3’s<text:s/>technical<text:s/>assistance<text:s/>has<text:s/>been<text:s/>vital<text:s/>in<text:s/>building<text:s/>capacity<text:s/>at<text:s/>NDoH,<text:s/>with<text:s/>strong<text:s/>appreciation<text:s/>from<text:s/>both<text:s/>the<text:s/>EDP<text:s/>and<text:s/>NHLS.<text:s/>Historically,<text:s/>externally<text:s/>funded<text:s/>support<text:s/>has<text:s/>sustained<text:s/>the<text:s/>EDP<text:s/>team,<text:s/>but<text:s/>recent<text:s/>defunding<text:s/>of<text:s/>several<text:s/>US<text:s/>government-supported<text:s/>roles<text:s/>has<text:s/>created<text:s/>gaps.<text:s/>While<text:s/>NDoH<text:s/>has<text:s/>managed<text:s/>to<text:s/>fill<text:s/>some<text:s/>positions<text:s/>and<text:s/>secure<text:s/>partial<text:s/>funding,<text:s/>long-term<text:s/>sustainability<text:s/>remains<text:s/>uncertain.<text:s/>EDP<text:s/>is<text:s/>working<text:s/>to<text:s/>reduce<text:s/>reliance<text:s/>on<text:s/>external<text:s/>support<text:s/>by<text:s/>recruiting<text:s/>internally<text:s/>and<text:s/>developing<text:s/>a<text:s/>business<text:s/>case<text:s/>for<text:s/>a<text:s/>dedicated<text:s/>HTA<text:s/>unit,<text:s/>emphasising<text:s/>potential<text:s/>cost<text:s/>savings<text:s/>under<text:s/>NHI<text:s/>reforms.</text:span></text:p>
          </text:list-item>
        </text:list>
        <text:p text:style-name="P355"><text:span text:style-name="T355_1">Recommendation<text:s/></text:span></text:p>
        <text:list text:style-name="LS51" xml:id="list101">
          <text:list-item>
            <text:p text:style-name="P356"><text:span text:style-name="T356_1">Improving<text:s/>medicine<text:s/>access<text:s/>remains<text:s/>a<text:s/>priority,<text:s/>and<text:s/>there<text:s/>is<text:s/>clear<text:s/>interest<text:s/>within<text:s/>NDoH<text:s/>for<text:s/>reform.<text:s/>IP3<text:s/>technical<text:s/>advisors<text:s/>are<text:s/>encouraged<text:s/>to<text:s/>explore<text:s/>ways<text:s/>to<text:s/>embed<text:s/>their<text:s/>activities<text:s/>into<text:s/>routine<text:s/>practice<text:s/>to<text:s/>ensure<text:s/>continuity<text:s/></text:span><text:span text:style-name="T356_2">and<text:s/>sustainability</text:span><text:span text:style-name="T356_3">.</text:span></text:p>
          </text:list-item>
        </text:list>
        <table:table table:style-name="Table13">
          <table:table-column table:style-name="Column44"/>
          <table:table-column table:style-name="Column45"/>
          <table:table-column table:style-name="Column46"/>
          <table:table-column table:style-name="Column47"/>
          <table:table-column table:style-name="Column48"/>
          <table:table-row table:style-name="Row49">
            <table:table-cell table:style-name="Cell133">
              <text:p text:style-name="P357"><text:span text:style-name="T357_1">Output<text:s/>Title<text:s/></text:span></text:p>
            </table:table-cell>
            <table:table-cell table:style-name="Cell134" table:number-columns-spanned="4">
              <text:p text:style-name="P358"><text:span text:style-name="T358_1">Strengthened<text:s/>medico-legal<text:s/>processes<text:s/>at<text:s/>NDOH<text:s/>and<text:s/>PDOH.</text:span></text:p>
            </table:table-cell>
            <table:covered-table-cell/>
            <table:covered-table-cell/>
            <table:covered-table-cell/>
          </table:table-row>
          <table:table-row table:style-name="Row50">
            <table:table-cell table:style-name="Cell135" table:number-columns-spanned="2">
              <text:p text:style-name="P359"><text:span text:style-name="T359_1">Output<text:s/>number:<text:s/></text:span></text:p>
            </table:table-cell>
            <table:covered-table-cell/>
            <table:table-cell table:style-name="Cell136">
              <text:p text:style-name="P360"><text:span text:style-name="T360_1">5</text:span></text:p>
            </table:table-cell>
            <table:table-cell table:style-name="Cell137">
              <text:p text:style-name="P361"><text:span text:style-name="T361_1">Output<text:s/>Score:<text:s/></text:span></text:p>
            </table:table-cell>
            <table:table-cell table:style-name="Cell138">
              <text:p text:style-name="P362"><text:span text:style-name="T362_1">A</text:span><text:span text:style-name="T362_2">+</text:span></text:p>
            </table:table-cell>
          </table:table-row>
          <table:table-row table:style-name="Row51">
            <table:table-cell table:style-name="Cell139" table:number-columns-spanned="2">
              <text:p text:style-name="P363"><text:span text:style-name="T363_1">Impact<text:s/>weighting<text:s/>(%):<text:s text:c="2"/></text:span></text:p>
            </table:table-cell>
            <table:covered-table-cell/>
            <table:table-cell table:style-name="Cell140">
              <text:p text:style-name="P364"><text:span text:style-name="T364_1">15</text:span></text:p>
            </table:table-cell>
            <table:table-cell table:style-name="Cell141">
              <text:p text:style-name="P365"><text:span text:style-name="T365_1">Weighting<text:s/>revised<text:s/>since<text:s/>last<text:s/></text:span><text:span text:style-name="T365_2">AR.</text:span><text:span text:style-name="T365_3"><text:s/></text:span></text:p>
            </table:table-cell>
            <table:table-cell table:style-name="Cell142">
              <text:p text:style-name="P366"><text:span text:style-name="T366_1">N/A</text:span></text:p>
            </table:table-cell>
          </table:table-row>
        </table:table>
        <table:table table:style-name="Table14">
          <table:table-column table:style-name="Column49"/>
          <table:table-column table:style-name="Column50"/>
          <table:table-column table:style-name="Column51"/>
          <table:table-row table:style-name="Row52">
            <table:table-cell table:style-name="Cell143">
              <text:p text:style-name="P367"><text:span text:style-name="T367_1">Indicator(s)</text:span></text:p>
            </table:table-cell>
            <table:table-cell table:style-name="Cell144">
              <text:p text:style-name="P368"><text:span text:style-name="T368_1">Milestone(s)<text:s/>for<text:s/>this<text:s/>review</text:span></text:p>
            </table:table-cell>
            <table:table-cell table:style-name="Cell145">
              <text:p text:style-name="P369"><text:span text:style-name="T369_1">Progress<text:s/></text:span></text:p>
            </table:table-cell>
          </table:table-row>
          <table:table-row table:style-name="Row53">
            <table:table-cell table:style-name="Cell146">
              <text:p text:style-name="P370"><text:span text:style-name="T370_1">5.1<text:s/></text:span><text:span text:style-name="T370_2">Strategies</text:span><text:span text:style-name="T370_3">,<text:s/>tools<text:s/>and/or<text:s/>policies<text:s/>developed/refined<text:s/>to<text:s/>strengthen<text:s/>capacity<text:s/>on<text:s/>medico-legal<text:s/>risks<text:s/>management<text:s/>processes.</text:span></text:p>
            </table:table-cell>
            <table:table-cell table:style-name="Cell147">
              <text:list text:style-name="LS30" xml:id="list102">
                <text:list-item>
                  <text:p text:style-name="P371"><text:span text:style-name="T371_1">Comprehensive<text:s/>clinical<text:s/>governance<text:s/>implementation<text:s/>manual<text:s/>completed.</text:span></text:p>
                </text:list-item>
              </text:list>
              <text:p text:style-name="P372"/>
              <text:p text:style-name="P373"/>
              <text:p text:style-name="P374"/>
              <text:p text:style-name="P375"/>
              <text:list text:style-name="LS30" xml:id="list103">
                <text:list-item>
                  <text:p text:style-name="P376"><text:span text:style-name="T376_1">Review<text:s/>of<text:s/>medico-legal<text:s/>claims<text:s/>registers<text:s/>in<text:s/>five<text:s/>provinces<text:s/>completed.</text:span></text:p>
                </text:list-item>
              </text:list>
              <text:p text:style-name="P377"/>
              <text:list text:style-name="LS30" xml:id="list104">
                <text:list-item>
                  <text:p text:style-name="P378"><text:span text:style-name="T378_1">Standardised<text:s/>Medico-legal<text:s/>Claims<text:s/>management<text:s/>Guidelines</text:span><text:span text:style-name="T378_2"><text:s/></text:span><text:span text:style-name="T378_3">Developed<text:s/></text:span></text:p>
                </text:list-item>
              </text:list>
              <text:p text:style-name="P379"/>
              <text:p text:style-name="P380"/>
              <text:p text:style-name="P381"/>
              <text:p text:style-name="P382"/>
              <text:list text:style-name="LS30" xml:id="list105">
                <text:list-item>
                  <text:p text:style-name="P383"><text:span text:style-name="T383_1">Implementation<text:s/>competencies<text:s/>framework<text:s/>outlined<text:s/>by<text:s/>NHS</text:span></text:p>
                </text:list-item>
              </text:list>
            </table:table-cell>
            <table:table-cell table:style-name="Cell148">
              <text:list text:style-name="LS52" xml:id="list106">
                <text:list-item>
                  <text:p text:style-name="P384"><text:span text:style-name="T384_1">Exceeded.</text:span><text:span text:style-name="T384_2"><text:s/></text:span><text:span text:style-name="T384_3">Clinical<text:s/>governance<text:s/>manual<text:s/>completed.<text:s/>Finalisation<text:s/>by<text:s/>NDoH<text:s/>pending.</text:span><text:span text:style-name="T384_4"><text:s/>In<text:s/>addition,<text:s/></text:span><text:span text:style-name="T384_5">EC<text:s/>was<text:s/>supported<text:s/>in<text:s/>developing<text:s/>a<text:s/>provincial<text:s/>clinical<text:s/>governance<text:s/>(CG)<text:s/>strategy.<text:s/>The<text:s/>province<text:s/>has<text:s/>now<text:s/>established<text:s/>three<text:s/>regional<text:s/>CG<text:s/>committees<text:s/>to<text:s/>further<text:s/>implement<text:s/>the<text:s/>strategy.</text:span></text:p>
                </text:list-item>
              </text:list>
              <text:list text:style-name="LS30" xml:id="list107">
                <text:list-item>
                  <text:p text:style-name="P385"><text:span text:style-name="T385_1">Exceeded</text:span><text:span text:style-name="T385_2">.<text:s/></text:span><text:span text:style-name="T385_3">Review<text:s/>of<text:s/>medicolegal<text:s/>claims<text:s/>registers<text:s/>completed<text:s/>for<text:s/>seven<text:s/>provinces<text:s/>including<text:s/>the<text:s/>North-West,<text:s/>Mpumalanga,<text:s/>EC,<text:s/>NC,<text:s/>Gauteng,<text:s/>and<text:s/>Limpopo<text:s/>and<text:s/>KZN<text:s/>province.</text:span></text:p>
                </text:list-item>
                <text:list-item>
                  <text:p text:style-name="P386"><text:span text:style-name="T386_1">Exceeded.<text:s/></text:span><text:span text:style-name="T386_2">IP3<text:s/>delivered<text:s/>standardised<text:s/>medico-legal<text:s/>guidelines<text:s/>and<text:s/>exceeded<text:s/>by<text:s/>sharing<text:s/>them<text:s/>with<text:s/>the<text:s/>NDOH<text:s/>and<text:s/>all<text:s/>nine<text:s/>provinces<text:s/>for<text:s/>inputs.<text:s/>The<text:s/>final<text:s/>adoption<text:s/>process<text:s/>will<text:s/>be<text:s/>dependent<text:s/>on<text:s/>NDoH<text:s/>governance<text:s/>processes.</text:span></text:p>
                </text:list-item>
                <text:list-item>
                  <text:p text:style-name="P387"><text:span text:style-name="T387_1">Achieved<text:s/></text:span><text:span text:style-name="T387_2">As<text:s/>part<text:s/>of<text:s/>IP1<text:s/>technical<text:s/>exchanges,<text:s/>NHS<text:s/>Resolution<text:s/>(NHSR)<text:s/>outlined<text:s/>the<text:s/>legal<text:s/>framework<text:s/></text:span><text:bookmark-start text:name="_Int_0WtT8rRb"/><text:span text:style-name="T387_3">required</text:span><text:bookmark-end text:name="_Int_0WtT8rRb"/><text:span text:style-name="T387_4"><text:s/>to<text:s/>deliver<text:s/>effective<text:s/>pre-litigation<text:s/>activities.</text:span></text:p>
                </text:list-item>
              </text:list>
            </table:table-cell>
          </table:table-row>
          <table:table-row table:style-name="Row54">
            <table:table-cell table:style-name="Cell149">
              <text:p text:style-name="P388"><text:span text:style-name="T388_1">5.2<text:s/>Number<text:s/>of<text:s/>technical<text:s/>exchanges*<text:s/>with<text:s/>NDOH<text:s/>and<text:s/>PDoH<text:s/>on<text:s/>medical-legal<text:s/>risk<text:s/>management<text:s/>processes.</text:span></text:p>
              <text:p text:style-name="P389"><text:span text:style-name="T389_1">*Includes<text:s/>trainings</text:span></text:p>
            </table:table-cell>
            <table:table-cell table:style-name="Cell150">
              <text:p text:style-name="P390"><text:span text:style-name="T390_1">Fifteen<text:s/>technical<text:s/>exchanges<text:s/>on<text:s/>clinical<text:s/>governance,<text:s/>patient<text:s/>safety,<text:s/>and<text:s/>legal<text:s/>solutions<text:s/>with<text:s/>NDoH,<text:s/>5<text:s/>PDoHs<text:s/>and<text:s/>wider<text:s/>stakeholders</text:span></text:p>
            </table:table-cell>
            <table:table-cell table:style-name="Cell151">
              <text:p text:style-name="P391"><text:span text:style-name="T391_1">Achieved</text:span></text:p>
              <text:list text:style-name="LS30" xml:id="list110">
                <text:list-item>
                  <text:p text:style-name="P392"><text:span text:style-name="T392_1">A<text:s/>total<text:s/>of<text:s/></text:span><text:span text:style-name="T392_2">15<text:s/></text:span><text:span text:style-name="T392_3">engagements<text:s/>were<text:s/>convened,<text:s/>comprising<text:s/>knowledge<text:s/>exchange<text:s/>sessions<text:s/>between<text:s/></text:span><text:span text:style-name="T392_4">the<text:s/>IP</text:span><text:span text:style-name="T392_5">1<text:s/>(NHSR,<text:s/>HSSIB<text:s/>and<text:s/>NHSE)<text:s/></text:span><text:span text:style-name="T392_6">and<text:s/>the<text:s/>SA<text:s/>NDoH,<text:s/>as<text:s/>well<text:s/>as<text:s/>technical<text:s/>engagements<text:s/>with<text:s/>NDoH,<text:s/>provincial<text:s/>counterparts<text:s/>and<text:s/>external<text:s/>stakeholders.</text:span></text:p>
                </text:list-item>
              </text:list>
            </table:table-cell>
          </table:table-row>
        </table:table>
        <text:p text:style-name="P393"/>
        <text:p text:style-name="P394"/>
        <text:p text:style-name="P395"><text:span text:style-name="T395_1">Briefly<text:s/>describe<text:s/>the<text:s/>output’s<text:s/>activities<text:s/>and<text:s/>provide<text:s/>supporting<text:s/>narrative<text:s/>for<text:s/>the<text:s/>score.<text:s/></text:span></text:p>
        <text:p text:style-name="P396"><text:span text:style-name="T396_1"><text:line-break/></text:span><text:span text:style-name="T396_2">Output<text:s/>5<text:s/>relates<text:s/>to<text:s/>improved<text:s/>medico-legal<text:s/>process<text:s/>at<text:s/>the<text:s/>NDOH<text:s/>and<text:s/>PDOH<text:s/>in<text:s/>South<text:s/>Africa.<text:s/>Key<text:s/>delivery<text:s/>partners<text:s/>within<text:s/>this<text:s/>output<text:s/>are<text:s/></text:span><text:span text:style-name="T396_3">IP3</text:span><text:span text:style-name="T396_4">,<text:s/></text:span><text:span text:style-name="T396_5">who</text:span><text:span text:style-name="T396_6"><text:s/>led<text:s/>on<text:s/>delivering<text:s/>the<text:s/>clinical<text:s/>governance<text:s/>manual,<text:s/>and<text:s/></text:span><text:span text:style-name="T396_7">IP1</text:span><text:span text:style-name="T396_8"><text:s/></text:span><text:span text:style-name="T396_9">who</text:span><text:span text:style-name="T396_10"><text:s/>delivered<text:s/>a<text:s/>series<text:s/>of<text:s/>knowledge<text:s/>exchanges<text:s/>on<text:s/>clinical<text:s/>governance.</text:span><text:span text:style-name="T396_11"><text:s/>This<text:s/>output<text:s/>is<text:s/>scored<text:s/>as<text:s/>“A</text:span><text:span text:style-name="T396_12">+</text:span><text:span text:style-name="T396_13">”<text:s/>because<text:s/>all<text:s/></text:span><text:span text:style-name="T396_14">targets<text:s/>were<text:s/>broadly<text:s/>achieved</text:span><text:span text:style-name="T396_15"><text:s/></text:span><text:span text:style-name="T396_16">and,<text:s/>in<text:s/>some<text:s/>cases,</text:span><text:span text:style-name="T396_17"><text:s/>“exceeded</text:span><text:span text:style-name="T396_18">,”</text:span><text:span text:style-name="T396_19"><text:s/>w</text:span><text:span text:style-name="T396_20">hile</text:span><text:span text:style-name="T396_21"><text:s/>only<text:s/>one<text:s/></text:span><text:span text:style-name="T396_22">subcomponent</text:span><text:span text:style-name="T396_23"><text:s/></text:span><text:span text:style-name="T396_24">(finali</text:span><text:span text:style-name="T396_25">s</text:span><text:span text:style-name="T396_26">ation<text:s/>of<text:s/>the<text:s/>clinical<text:s/>governance<text:s/>implementation<text:s/>manual</text:span><text:span text:style-name="T396_27"><text:s/>by<text:s/>the<text:s/>NDoH)<text:s/></text:span><text:span text:style-name="T396_28">is</text:span><text:span text:style-name="T396_29"><text:s/>out<text:s/>of<text:s/>the<text:s/>control<text:s/>of<text:s/></text:span><text:span text:style-name="T396_30">IP3</text:span><text:span text:style-name="T396_31">.</text:span></text:p>
        <text:p text:style-name="P397"><text:span text:style-name="T397_1">Output<text:s/>indicator<text:s/>5.1<text:s/>focuses<text:s/>on<text:s/>strengthening<text:s/>medico-legal<text:s/>risk<text:s/>management<text:s/>through<text:s/>strategies,<text:s/>tools,<text:s/>and<text:s/>policies.<text:s/></text:span><text:span text:style-name="T397_2">IP3</text:span><text:span text:style-name="T397_3"><text:s/>completed<text:s/>a<text:s/></text:span><text:span text:style-name="T397_4">‘</text:span><text:span text:style-name="T397_5">first-of-its-kind</text:span><text:span text:style-name="T397_6">’</text:span><text:span text:style-name="T397_7"><text:s/>clinical<text:s/>governance<text:s/>manual,<text:s/>presented<text:s/>for<text:s/>consultation<text:s/>and<text:s/>intended<text:s/>to<text:s/>guide<text:s/>claims<text:s/>management<text:s/>and<text:s/>reduce<text:s/>medico-legal<text:s/>cases.<text:s/>The<text:s/>manual<text:s/>will<text:s/>cover<text:s/>nine<text:s/>provinces,<text:s/>including<text:s/>four<text:s/>beyond<text:s/></text:span><text:span text:style-name="T397_8">IP3</text:span><text:span text:style-name="T397_9">’s<text:s/>direct<text:s/>scope,<text:s/>but<text:s/>awaits<text:s/>finalisation<text:s/>by<text:s/>NDOH.<text:s/></text:span><text:span text:style-name="T397_10">IP3</text:span><text:span text:style-name="T397_11"><text:s/>also<text:s/>supported<text:s/>NDOH<text:s/>with<text:s/>data<text:s/>analysis</text:span><text:span text:style-name="T397_12"><text:s/>in<text:s/>4<text:s/>provinces</text:span><text:span text:style-name="T397_13"><text:s/>to<text:s/>implement<text:s/>a<text:s/>national<text:s/>Case<text:s/>Management<text:s/>System</text:span><text:span text:style-name="T397_14"><text:s/>(CMS)</text:span><text:span text:style-name="T397_15">.</text:span><text:span text:style-name="T397_16"><text:s/></text:span><text:span text:style-name="T397_17">IP3<text:s/>has<text:s/>conducted<text:s/>an<text:s/>analysis<text:s/>of<text:s/>the<text:s/>CMS<text:s/>data<text:s/>from<text:s/>the<text:s/></text:span><text:span text:style-name="T397_18">4<text:s/></text:span><text:span text:style-name="T397_19">supported<text:s/>provinces<text:s/></text:span><text:span text:style-name="T397_20">(LP,<text:s/>GP,<text:s/>NW,<text:s/>MP)<text:s/></text:span><text:span text:style-name="T397_21">and<text:s/>developed<text:s/>a<text:s/>set<text:s/>of<text:s/></text:span><text:span text:style-name="T397_22">recommendations<text:s/>to<text:s/>strengthen<text:s/>the<text:s/>system<text:s/>going<text:s/>forward<text:s/></text:span><text:span text:style-name="T397_23">Despite<text:s/>one<text:s/>milestone<text:s/>being<text:s/>partially<text:s/>achieved,<text:s/>most<text:s/>targets<text:s/>under<text:s/>this<text:s/>indicator<text:s/>were<text:s/>met<text:s/>or<text:s/>exceeded.</text:span></text:p>
        <text:p text:style-name="P398"><text:span text:style-name="T398_1">Indicator<text:s/>5.2<text:s/>relates<text:s/>to<text:s/>technical<text:s/>exchanges<text:s/>and<text:s/>training<text:s/>with<text:s/>the<text:s/>PDOH<text:s/>on<text:s/>medic</text:span><text:span text:style-name="T398_2">o</text:span><text:span text:style-name="T398_3">legal<text:s/>risk<text:s/>management<text:s/>processes.<text:s/></text:span><text:span text:style-name="T398_4">IP3</text:span><text:span text:style-name="T398_5"><text:s/>and<text:s/></text:span><text:span text:style-name="T398_6">IP1</text:span><text:span text:style-name="T398_7"><text:s/>worked<text:s/>collaboratively<text:s/>on<text:s/>this<text:s/>indicator,<text:s/>with<text:s/></text:span><text:span text:style-name="T398_8">IP1</text:span><text:span text:style-name="T398_9"><text:s/>taking<text:s/>the<text:s/>lead<text:s/>in<text:s/>delivering<text:s/>knowledge<text:s/>exchanges</text:span><text:span text:style-name="T398_10"><text:s/>through<text:s/></text:span><text:span text:style-name="T398_11">three<text:s/>Consortium<text:s/>partners:<text:s/>NHS<text:s/>Resolution</text:span><text:span text:style-name="T398_12"><text:s/>(NHSR)</text:span><text:span text:style-name="T398_13">,</text:span><text:span text:style-name="T398_14"><text:s/>the<text:s/>Health<text:s/>Services<text:s/>Safety<text:s/>Investigations<text:s/>Body<text:s/>(HSSIB)<text:s/>and<text:s/>NHS<text:s/>England</text:span><text:span text:style-name="T398_15"><text:s/>(NHSE)</text:span><text:span text:style-name="T398_16">.</text:span><text:span text:style-name="T398_17"><text:s/>The<text:s/>knowledge<text:s/>exchange<text:s/>was<text:s/>designed<text:s/>to<text:s/>support<text:s/>medico-legal<text:s/>reform<text:s/>and<text:s/>capacity<text:s/>ambitions<text:s/>across<text:s/>the<text:s/>three<text:s/>priority<text:s/>areas<text:s/>outlined<text:s/>by<text:s/>the<text:s/>South<text:s/>Africa<text:s/>Law<text:s/>Reform<text:s/>Commission<text:s/>in<text:s/>2022<text:s/>(legal<text:s/>solutions,<text:s/>patient/<text:s/>medical<text:s/></text:span><text:span text:style-name="T398_18">solutions,</text:span><text:span text:style-name="T398_19"><text:s/>and<text:s/>administrative<text:s/>solutions)</text:span><text:span text:style-name="T398_20">,<text:s/>and<text:s/>to<text:s/></text:span><text:span text:style-name="T398_21">support<text:s/></text:span><text:span text:style-name="T398_22">discussions</text:span><text:span text:style-name="T398_23"><text:s/>tailored<text:s/>to</text:span><text:span text:style-name="T398_24"><text:s/>the<text:s/>South<text:s/>African<text:s/>context.</text:span><text:span text:style-name="T398_25"><text:s/>Topics<text:s/>included</text:span><text:span text:style-name="T398_26"><text:s/>cases<text:s/>studies<text:s/>like</text:span><text:span text:style-name="T398_27"><text:s/>cerebral<text:s/>palsy<text:s/>litigation</text:span><text:span text:style-name="T398_28">,<text:s/></text:span><text:span text:style-name="T398_29">health<text:s/>care<text:s/>litigation<text:s/>practices</text:span><text:span text:style-name="T398_30">,<text:s/>involvement<text:s/>of<text:s/>victims<text:s/>and<text:s/>families<text:s/></text:span><text:span text:style-name="T398_31">in<text:s/>harm<text:s/>reporting</text:span><text:span text:style-name="T398_32"><text:s/>and<text:s/>patient<text:s/>safety.</text:span><text:span text:style-name="T398_33"><text:s/>HSSIB<text:s/>successfully<text:s/>delivered<text:s/>exchanges<text:s/>on<text:s/>other<text:s/>topics<text:s/>requested<text:s/>by<text:s/>the<text:s/></text:span><text:span text:style-name="T398_34">ND</text:span><text:span text:style-name="T398_35">o</text:span><text:span text:style-name="T398_36">H</text:span><text:span text:style-name="T398_37"><text:s/>and<text:s/></text:span><text:span text:style-name="T398_38">PD</text:span><text:span text:style-name="T398_39">o</text:span><text:span text:style-name="T398_40">H</text:span><text:span text:style-name="T398_41"><text:s/>such<text:s/>as<text:s/>having<text:s/>difficult<text:s/>conversations<text:s/>with<text:s/>patients,<text:s/>the<text:s/>Patient<text:s/>Safety<text:s/>Incident<text:s/>Report<text:s/>Framework<text:s/>(PSIRF),<text:s/>and<text:s/>fostering<text:s/>a<text:s/>just<text:s/>culture<text:s/>where<text:s/>staff<text:s/>feel<text:s/>safe<text:s/>to<text:s/>speak<text:s/>up<text:s/>before<text:s/>issues<text:s/>escalate<text:s/>to<text:s/>medico-legal<text:s/>concerns.</text:span></text:p>
        <text:p text:style-name="P399"><text:span text:style-name="T399_1">lessons<text:s/>learned<text:s/>this<text:s/>year<text:s/>and<text:s/>recommendations<text:s/>for<text:s/>the<text:s/>year<text:s/></text:span><text:span text:style-name="T399_2">ahead.</text:span></text:p>
        <text:p text:style-name="P400"><text:span text:style-name="T400_1">Learning:</text:span></text:p>
        <text:list text:style-name="LS31" xml:id="list111">
          <text:list-item>
            <text:p text:style-name="P401"><text:span text:style-name="T401_1">Implementing<text:s/>partners<text:s/>have<text:s/></text:span><text:span text:style-name="T401_2">t</text:span><text:span text:style-name="T401_3">ak</text:span><text:span text:style-name="T401_4">en</text:span><text:span text:style-name="T401_5"><text:s/>steps<text:s/>to<text:s/>mitigate<text:s/>limited<text:s/>capacity<text:s/>of<text:s/>delivery<text:s/>partners.<text:s/></text:span><text:span text:style-name="T401_6">Following<text:s/>UK<text:s/>government<text:s/>reforms,<text:s/>NHS<text:s/>ALBs<text:s/>like<text:s/>HSSIB<text:s/>face<text:s/>uncertainty<text:s/>and<text:s/>reduced<text:s/>delivery<text:s/>capacity,<text:s/>delaying<text:s/>technical<text:s/>exchanges.<text:s/>IP1<text:s/>has<text:s/>met<text:s/>Year<text:s/>2<text:s/>targets<text:s/>and<text:s/>is<text:s/>actively<text:s/>engaging<text:s/>HSSIB<text:s/>to<text:s/>assess<text:s/>medium-term<text:s/>impacts.<text:s/>IP1<text:s/>will<text:s/>continue<text:s/>monitoring<text:s/>reforms,<text:s/>updating<text:s/>BHC<text:s/>bi-weekly,<text:s/>and<text:s/>supporting<text:s/>ALBs<text:s/>through<text:s/>the<text:s/>transition.</text:span></text:p>
          </text:list-item>
          <text:list-item>
            <text:p text:style-name="P402"><text:span text:style-name="T402_1">Continuous<text:s/>Provincial<text:s/>and<text:s/>Local<text:s/>Engagement<text:s/>Is<text:s/>Critical<text:s/>for<text:s/>Institutionalisation</text:span><text:span text:style-name="T402_2">.</text:span><text:span text:style-name="T402_3"><text:s/></text:span><text:span text:style-name="T402_4">Sustained<text:s/>success<text:s/>depends<text:s/>on<text:s/>consistent<text:s/>provincial<text:s/>and<text:s/>hospital<text:s/>leadership,<text:s/>especially<text:s/>for<text:s/>long-term<text:s/>tools<text:s/>like<text:s/>medico-legal<text:s/>registers<text:s/>and<text:s/>PSI<text:s/>frameworks.<text:s/>Provinces<text:s/>involved<text:s/>in<text:s/>co-development<text:s/>are<text:s/>more<text:s/>likely<text:s/>to<text:s/>adopt<text:s/>tools.<text:s/></text:span><text:span text:style-name="T402_5">IP3</text:span><text:span text:style-name="T402_6"><text:s/>has<text:s/>set<text:s/>up<text:s/>regular<text:s/>feedback<text:s/>channels<text:s/>and<text:s/>is<text:s/>navigating<text:s/>differing<text:s/>views<text:s/>on<text:s/>support<text:s/>needs,<text:s/>with<text:s/>discussions<text:s/>ongoing.</text:span></text:p>
          </text:list-item>
        </text:list>
        <text:p text:style-name="P403"><text:span text:style-name="T403_1">Recommendations:</text:span></text:p>
        <text:list text:style-name="LS31" xml:id="list113">
          <text:list-item>
            <text:p text:style-name="P404"><text:span text:style-name="T404_1">IP3</text:span><text:span text:style-name="T404_2"><text:s/>and<text:s/></text:span><text:span text:style-name="T404_3">IP1</text:span><text:span text:style-name="T404_4"><text:s/>should<text:s/>clearly<text:s/>define<text:s/>deliverables<text:s/>being<text:s/>implemented<text:s/>and<text:s/>ensure<text:s/></text:span><text:span text:style-name="T404_5">IP1</text:span><text:span text:style-name="T404_6">’s<text:s/>technical<text:s/>assistance<text:s/>is<text:s/>reflected<text:s/>in<text:s/>overall<text:s/>plans.<text:s/>The<text:s/>programme<text:s/>aims<text:s/>to<text:s/>support<text:s/>policy<text:s/>reform,<text:s/>but<text:s/>it<text:s/>is<text:s/>often<text:s/>unclear<text:s/>how<text:s/></text:span><text:span text:style-name="T404_7">IP1</text:span><text:span text:style-name="T404_8">’s<text:s/>input<text:s/>is<text:s/>integrated<text:s/>into<text:s/></text:span><text:span text:style-name="T404_9">IP3</text:span><text:span text:style-name="T404_10">’s<text:s/>work.</text:span></text:p>
          </text:list-item>
          <text:list-item>
            <text:p text:style-name="P405"><text:span text:style-name="T405_1">Virtual<text:s/>exchanges<text:s/>should<text:s/>be<text:s/>scheduled<text:s/>well<text:s/>in<text:s/>advance<text:s/>to<text:s/>give<text:s/>South<text:s/>African<text:s/>stakeholders<text:s/>enough<text:s/>time<text:s/>to<text:s/>prepare<text:s/>and<text:s/>participate.<text:s/></text:span><text:span text:style-name="T405_2">IP1</text:span><text:span text:style-name="T405_3"><text:s/>should<text:s/>keep<text:s/>working<text:s/>with<text:s/></text:span><text:span text:style-name="T405_4">IP3</text:span><text:span text:style-name="T405_5"><text:s/>to<text:s/>improve<text:s/>communication<text:s/>and<text:s/>planning.<text:s/>In<text:s/>Year<text:s/>3,<text:s/>the<text:s/>priority<text:s/>is<text:s/>to<text:s/>involve<text:s/>as<text:s/>many<text:s/>relevant<text:s/>stakeholders<text:s/>as<text:s/>possible<text:s/>in<text:s/>these<text:s/>sessions.</text:span></text:p>
          </text:list-item>
        </text:list>
        <text:p text:style-name="P406"/>
        <table:table table:style-name="Table15">
          <table:table-column table:style-name="Column52"/>
          <table:table-column table:style-name="Column53"/>
          <table:table-column table:style-name="Column54"/>
          <table:table-column table:style-name="Column55"/>
          <table:table-column table:style-name="Column56"/>
          <table:table-row table:style-name="Row55">
            <table:table-cell table:style-name="Cell152">
              <text:p text:style-name="P407"><text:span text:style-name="T407_1">Output<text:s/>Title<text:s/></text:span></text:p>
            </table:table-cell>
            <table:table-cell table:style-name="Cell153" table:number-columns-spanned="4">
              <text:p text:style-name="P408"><text:span text:style-name="T408_1">Enhanced<text:s/>effectiveness<text:s/>of<text:s/>South<text:s/>Africa’s<text:s/>Pandemic<text:s/>Preparedness<text:s/>and<text:s/>Response<text:s/>(PPR)<text:s/>eco-system.</text:span></text:p>
            </table:table-cell>
            <table:covered-table-cell/>
            <table:covered-table-cell/>
            <table:covered-table-cell/>
          </table:table-row>
          <table:table-row table:style-name="Row56">
            <table:table-cell table:style-name="Cell154" table:number-columns-spanned="2">
              <text:p text:style-name="P409"><text:span text:style-name="T409_1">Output<text:s/>number:<text:s/></text:span></text:p>
            </table:table-cell>
            <table:covered-table-cell/>
            <table:table-cell table:style-name="Cell155">
              <text:p text:style-name="P410"><text:span text:style-name="T410_1">6</text:span></text:p>
            </table:table-cell>
            <table:table-cell table:style-name="Cell156">
              <text:p text:style-name="P411"><text:span text:style-name="T411_1">Output<text:s/>Score:<text:s/></text:span></text:p>
            </table:table-cell>
            <table:table-cell table:style-name="Cell157">
              <text:p text:style-name="P412"><text:span text:style-name="T412_1">A</text:span><text:span text:style-name="T412_2">+</text:span></text:p>
            </table:table-cell>
          </table:table-row>
          <table:table-row table:style-name="Row57">
            <table:table-cell table:style-name="Cell158" table:number-columns-spanned="2">
              <text:p text:style-name="P413"><text:span text:style-name="T413_1">Impact<text:s/>weighting<text:s/>(%):<text:s text:c="2"/></text:span></text:p>
            </table:table-cell>
            <table:covered-table-cell/>
            <table:table-cell table:style-name="Cell159">
              <text:p text:style-name="P414"><text:span text:style-name="T414_1">15</text:span></text:p>
            </table:table-cell>
            <table:table-cell table:style-name="Cell160">
              <text:p text:style-name="P415"><text:span text:style-name="T415_1">Weighting<text:s/>revised<text:s/>since<text:s/>last<text:s/></text:span><text:span text:style-name="T415_2">AR.</text:span><text:span text:style-name="T415_3"><text:s/></text:span></text:p>
            </table:table-cell>
            <table:table-cell table:style-name="Cell161">
              <text:p text:style-name="P416"><text:span text:style-name="T416_1">[If<text:s/></text:span><text:span text:style-name="T416_2">yes</text:span><text:span text:style-name="T416_3">,<text:s/></text:span><text:span text:style-name="T416_4">up,</text:span><text:span text:style-name="T416_5"><text:s/>or<text:s/>down?]</text:span></text:p>
            </table:table-cell>
          </table:table-row>
        </table:table>
        <text:p text:style-name="P417"/>
        <table:table table:style-name="Table16">
          <table:table-column table:style-name="Column57"/>
          <table:table-column table:style-name="Column58"/>
          <table:table-column table:style-name="Column59"/>
          <table:table-row table:style-name="Row58">
            <table:table-cell table:style-name="Cell162">
              <text:p text:style-name="P418"><text:span text:style-name="T418_1">Indicator(s)</text:span></text:p>
            </table:table-cell>
            <table:table-cell table:style-name="Cell163">
              <text:p text:style-name="P419"><text:span text:style-name="T419_1">Milestone(s)<text:s/>for<text:s/>this<text:s/>review</text:span></text:p>
            </table:table-cell>
            <table:table-cell table:style-name="Cell164">
              <text:p text:style-name="P420"><text:span text:style-name="T420_1">Progress<text:s/></text:span></text:p>
            </table:table-cell>
          </table:table-row>
          <table:table-row table:style-name="Row59">
            <table:table-cell table:style-name="Cell165">
              <text:p text:style-name="P421"><text:span text:style-name="T421_1">6.1<text:s/></text:span><text:span text:style-name="T421_2">Number</text:span><text:span text:style-name="T421_3"><text:s/>of<text:s/>respiratory<text:s/>virus<text:s/>genomes<text:s/>sequenced<text:s/>(and<text:s/>made<text:s/>publicly<text:s/>available)</text:span></text:p>
            </table:table-cell>
            <table:table-cell table:style-name="Cell166">
              <text:p text:style-name="P422"><text:span text:style-name="T422_1">698</text:span></text:p>
            </table:table-cell>
            <table:table-cell table:style-name="Cell167">
              <text:p text:style-name="P423"><text:span text:style-name="T423_1">Exceeded</text:span></text:p>
              <text:p text:style-name="P424"><text:span text:style-name="T424_1">A<text:s/>total<text:s/>of<text:s/>734<text:s/>respiratory<text:s/></text:span><text:span text:style-name="T424_2">virus</text:span><text:span text:style-name="T424_3"><text:s/>samples<text:s/>were<text:s/>sequenced<text:s/>by<text:s/>GSU<text:s/></text:span><text:span text:style-name="T424_4">(who<text:s/></text:span><text:span text:style-name="T424_5">sequenced</text:span><text:span text:style-name="T424_6"><text:s/>279)<text:s/></text:span><text:span text:style-name="T424_7">and<text:s/></text:span><text:span text:style-name="T424_8">IP5<text:s/></text:span><text:span text:style-name="T424_9">(who<text:s/>sequenced<text:s/></text:span><text:span text:style-name="T424_10">455)</text:span><text:span text:style-name="T424_11"><text:s/></text:span><text:span text:style-name="T424_12">–</text:span><text:span text:style-name="T424_13"><text:s/></text:span><text:span text:style-name="T424_14">Made<text:s/>publicly<text:s/>available.</text:span></text:p>
              <text:p text:style-name="P425"/>
            </table:table-cell>
          </table:table-row>
          <table:table-row table:style-name="Row60">
            <table:table-cell table:style-name="Cell168">
              <text:p text:style-name="P426"><text:span text:style-name="T426_1">6.2<text:s/></text:span><text:span text:style-name="T426_2">Number</text:span><text:span text:style-name="T426_3"><text:s/>of<text:s/></text:span></text:p>
              <text:p text:style-name="P427"><text:span text:style-name="T427_1">genomes<text:s/>made<text:s/></text:span><text:span text:style-name="T427_2">publicly.</text:span><text:span text:style-name="T427_3"><text:s/></text:span></text:p>
              <text:p text:style-name="P428"><text:span text:style-name="T428_1">available.</text:span></text:p>
            </table:table-cell>
            <table:table-cell table:style-name="Cell169">
              <text:p text:style-name="P429"><text:span text:style-name="T429_1">418</text:span></text:p>
            </table:table-cell>
            <table:table-cell table:style-name="Cell170">
              <text:p text:style-name="P430"><text:span text:style-name="T430_1">Partially<text:s/></text:span><text:span text:style-name="T430_2">achieved.</text:span></text:p>
              <text:p text:style-name="P431"><text:span text:style-name="T431_1">A<text:s/>total<text:s/>of<text:s/>308<text:s/>genomic<text:s/>sequences<text:s/>from<text:s/>South<text:s/>Africa<text:s/>were<text:s/>uploaded<text:s/>to<text:s/>on<text:s/>GISAID</text:span><text:span text:style-name="T431_2">,<text:s/>the<text:s/>primary<text:s/>source<text:s/>of<text:s/>genomic<text:s/>and<text:s/>associated<text:s/>metadata<text:s/>of<text:s/>all<text:s/>influenza<text:s/>viruses,</text:span><text:span text:style-name="T431_3"><text:s/>EPI-Flu<text:s/>and<text:s/>EPI-RSV<text:s/>database<text:s/>(256<text:s/>influenza<text:s/>A,<text:s/>1<text:s/>influenza<text:s/>B<text:s/>and<text:s/>21<text:s/>RSV<text:s/>genomes).</text:span><text:span text:style-name="T431_4"><text:s/>Due<text:s/>to<text:s/></text:span><text:span text:style-name="T431_5">an<text:s/>incident<text:s/>at<text:s/>the<text:s/>Sanger<text:s/>Institute,<text:s/>there<text:s/>have<text:s/>been<text:s/>delays</text:span><text:span text:style-name="T431_6"><text:s/>in<text:s/>the<text:s/>no.<text:s/>sequenced<text:s/>and</text:span><text:span text:style-name="T431_7"><text:s/>having<text:s/>these<text:s/>samples<text:s/></text:span><text:span text:style-name="T431_8">uploaded<text:s/>to<text:s/>a<text:s/>public<text:s/>database.</text:span></text:p>
            </table:table-cell>
          </table:table-row>
          <table:table-row table:style-name="Row61">
            <table:table-cell table:style-name="Cell171">
              <text:p text:style-name="P432"><text:span text:style-name="T432_1">6.</text:span><text:span text:style-name="T432_2">3</text:span><text:span text:style-name="T432_3"><text:s/></text:span><text:span text:style-name="T432_4">Technical</text:span><text:span text:style-name="T432_5"><text:s/>engagements<text:s/>with<text:s/>local<text:s/>and<text:s/>international<text:s/>health<text:s/>bodies<text:s/>to<text:s/>enhance<text:s/>disease<text:s/>pattern<text:s/>understanding<text:s/>and<text:s/>deployment<text:s/>of<text:s/>medical<text:s/>countermeasure</text:span></text:p>
            </table:table-cell>
            <table:table-cell table:style-name="Cell172">
              <text:p text:style-name="P433"><text:span text:style-name="T433_1">7<text:s/>technical<text:s/>engagements</text:span></text:p>
            </table:table-cell>
            <table:table-cell table:style-name="Cell173">
              <text:p text:style-name="P434"><text:span text:style-name="T434_1">Exceeded</text:span></text:p>
              <text:p text:style-name="P435"><text:span text:style-name="T435_1">Including:</text:span></text:p>
              <text:list text:style-name="LS24" xml:id="list115">
                <text:list-item>
                  <text:p text:style-name="P436"><text:span text:style-name="T436_1">Three<text:s/></text:span><text:span text:style-name="T436_2">engagement<text:s/></text:span><text:span text:style-name="T436_3">meetings<text:s/></text:span><text:span text:style-name="T436_4">between</text:span><text:span text:style-name="T436_5"><text:s/>the<text:s/></text:span><text:span text:style-name="T436_6">NGS-SA<text:s/>consortium,<text:s/>which<text:s/>includes<text:s/>the<text:s/>NICD.</text:span></text:p>
                </text:list-item>
                <text:list-item>
                  <text:p text:style-name="P437"><text:span text:style-name="T437_1">Meeting<text:s/>with<text:s/>the<text:s/></text:span><text:span text:style-name="T437_2">WHO’</text:span><text:span text:style-name="T437_3">s<text:s/>TAG-VE<text:s/>and<text:s/></text:span><text:span text:style-name="T437_4">IP5</text:span><text:span text:style-name="T437_5"><text:s/>took<text:s/>place<text:s/>in<text:s/>August<text:s/>to<text:s/>discuss<text:s/>the<text:s/>emergence<text:s/>and<text:s/>circulation<text:s/>of<text:s/>the<text:s/>BA<text:s/>3.2<text:s/>SARS-CoV-2<text:s/>variant.<text:s/></text:span></text:p>
                </text:list-item>
                <text:list-item>
                  <text:p text:style-name="P438"><text:span text:style-name="T438_1">7<text:s/></text:span><text:span text:style-name="T438_2">Monthly<text:s/></text:span><text:span text:style-name="T438_3">technical</text:span><text:span text:style-name="T438_4"><text:s/></text:span><text:span text:style-name="T438_5">meetings<text:s/></text:span><text:span text:style-name="T438_6">between<text:s/>GSU<text:s/>and<text:s/>UKHSA</text:span><text:span text:style-name="T438_7"><text:s/>in<text:s/>the<text:s/></text:span><text:span text:style-name="T438_8">UK.</text:span></text:p>
                </text:list-item>
              </text:list>
            </table:table-cell>
          </table:table-row>
          <table:table-row table:style-name="Row62">
            <table:table-cell table:style-name="Cell174">
              <text:p text:style-name="P439"><text:span text:style-name="T439_1">6.</text:span><text:span text:style-name="T439_2">4</text:span><text:span text:style-name="T439_3"><text:s/></text:span><text:span text:style-name="T439_4">Strategies</text:span><text:span text:style-name="T439_5">,<text:s/>protocols<text:s/>and<text:s/>tools<text:s/>developed/refined<text:s/>to<text:s/>strengthened<text:s/>disease<text:s/>surveillance.</text:span></text:p>
            </table:table-cell>
            <table:table-cell table:style-name="Cell175">
              <text:p text:style-name="P440"><text:span text:style-name="T440_1">Lab<text:s/>techniques<text:s/>optimised<text:s/>and<text:s/>1<text:s/>protocol<text:s/>developed.</text:span></text:p>
              <text:p text:style-name="P441"/>
              <text:p text:style-name="P442"><text:span text:style-name="T442_1">Protocol<text:s/>readily<text:s/>available<text:s/>on<text:s/>protocols.io</text:span></text:p>
            </table:table-cell>
            <table:table-cell table:style-name="Cell176">
              <text:p text:style-name="P443"><text:span text:style-name="T443_1">Exceeded</text:span></text:p>
              <text:p text:style-name="P444"><text:span text:style-name="T444_1">One<text:s/>protocol<text:s/>was<text:s/>developed<text:s/>and<text:s/>optimised<text:s/>by<text:s/>GSU<text:s/>in<text:s/>Q1.<text:s/>The<text:s/>method<text:s/>is<text:s/>published<text:s/>on<text:s/></text:span><text:span text:style-name="T444_2">protocols.io.</text:span></text:p>
              <text:p text:style-name="P445"><text:span text:style-name="T445_1">An<text:s/>additional<text:s/>protocol,<text:s/>a</text:span><text:span text:style-name="T445_2"><text:s/>multi-pathogen<text:s/>assay<text:s/>VirCapSeq,<text:s/>was<text:s/>validated<text:s/>and<text:s/></text:span><text:span text:style-name="T445_3">optimi</text:span><text:span text:style-name="T445_4">s</text:span><text:span text:style-name="T445_5">ed</text:span><text:span text:style-name="T445_6"><text:s/>by<text:s/></text:span><text:span text:style-name="T445_7">IP5</text:span><text:span text:style-name="T445_8"><text:s/>in<text:s/>Q2<text:s/>for<text:s/>respiratory<text:s/>pathogen<text:s/>sequencing.</text:span></text:p>
              <text:p text:style-name="P446"/>
            </table:table-cell>
          </table:table-row>
        </table:table>
        <text:p text:style-name="P447"><text:span text:style-name="T447_1">Briefly<text:s/>describe<text:s/>the<text:s/>output’s<text:s/>activities<text:s/>and<text:s/>provide<text:s/>supporting<text:s/>narrative<text:s/>for<text:s/>the<text:s/>score.<text:s/></text:span></text:p>
        <text:p text:style-name="P448"/>
        <text:p text:style-name="P449"><text:span text:style-name="T449_1">Output<text:s/>indicator<text:s/>6<text:s/>relates<text:s/>to<text:s/>activities<text:s/>to<text:s/>enhance<text:s/>the<text:s/>effectiveness<text:s/>of<text:s/>South<text:s/>Africa’s<text:s/>Pandemic<text:s/>Preparedness<text:s/>and<text:s/>Response<text:s/>(PPR)<text:s/>eco-system</text:span><text:span text:style-name="T449_2">,<text:s/>including<text:s/>genomic<text:s/>surveillance<text:s/>of<text:s/>respiratory<text:s/>viruses</text:span><text:span text:style-name="T449_3"><text:s/>like<text:s/>influenza,<text:s/>respiratory<text:s/>syncytial<text:s/>virus,<text:s/>among<text:s/>others</text:span><text:span text:style-name="T449_4">.<text:s/></text:span><text:span text:style-name="T449_5">This<text:s/>output<text:s/>was<text:s/>delivered<text:s/>through<text:s/>IP<text:s/>5,<text:s/>in<text:s/>partnership<text:s/>with<text:s/></text:span><text:span text:style-name="T449_6">the<text:s/>Wellcome<text:s/>Sanger<text:s/>Institute’s<text:s/>Genomic<text:s/>Surveillance<text:s/>Unit<text:s/>(GSU)<text:s/>in<text:s/>the<text:s/>UK</text:span><text:span text:style-name="T449_7">.<text:s/></text:span><text:span text:style-name="T449_8">Milestones<text:s/>under<text:s/>this<text:s/>output<text:s/>were<text:s/>all<text:s/>met,<text:s/>with<text:s/>many<text:s/>exceeded,<text:s/>and<text:s/>therefore<text:s/>it</text:span><text:span text:style-name="T449_9"><text:s/>is<text:s/>scored<text:s/>as<text:s/>a<text:s/>“A</text:span><text:span text:style-name="T449_10">+</text:span><text:span text:style-name="T449_11">.”</text:span><text:span text:style-name="T449_12"><text:s/>On<text:s/>one<text:s/></text:span><text:span text:style-name="T449_13">indicator<text:s/>(6.2),</text:span><text:span text:style-name="T449_14"><text:s/>only<text:s/>74%<text:s/>of<text:s/>the<text:s/>target<text:s/>was<text:s/>achieved,<text:s/>however,<text:s/>this<text:s/>underperformance<text:s/></text:span><text:span text:style-name="T449_15">relates<text:s/>to<text:s/>incidents<text:s/>out<text:s/>of<text:s/>the<text:s/>control<text:s/>of<text:s/>the<text:s/>programme</text:span><text:span text:style-name="T449_16">.</text:span><text:span text:style-name="T449_17"><text:s/>Lessons<text:s/>have<text:s/>been<text:s/>learnt<text:s/>and<text:s/>recommendations<text:s/>included<text:s/>in<text:s/>this<text:s/>report.</text:span></text:p>
        <text:p text:style-name="P450"><text:span text:style-name="T450_1">In<text:s/>relation<text:s/>to<text:s/>indicator<text:s/>6.1,<text:s/>GSU<text:s/>and<text:s/></text:span><text:span text:style-name="T450_2">IP5</text:span><text:span text:style-name="T450_3"><text:s/>have<text:s/>exceeded<text:s/>the<text:s/>target<text:s/>milestone<text:s/>(698)<text:s/>and<text:s/>sequenced<text:s/>734<text:s/>genomes.<text:s/></text:span><text:span text:style-name="T450_4">GSU<text:s/>sequenced<text:s/>279<text:s/>samples<text:s/>from<text:s/>the<text:s/>last<text:s/>winter<text:s/>season,<text:s/>while<text:s/></text:span><text:span text:style-name="T450_5">IP5</text:span><text:span text:style-name="T450_6"><text:s/>sequenced<text:s/>455<text:s/>respiratory<text:s/>pathogen<text:s/>genomes,<text:s/>with<text:s/>146<text:s/>samples<text:s/>repeated.<text:s/></text:span><text:span text:style-name="T450_7">Additional<text:s/>optimisation<text:s/>is<text:s/>underway<text:s/>to<text:s/>reduce<text:s/>repeat<text:s/>sequencing.<text:s/>For<text:s/>example,<text:s/>GSU<text:s/>is<text:s/>on<text:s/>track<text:s/>to<text:s/>sequence<text:s/>another<text:s/>approximately<text:s/>200<text:s/>respiratory<text:s/>samples<text:s/>and<text:s/>using<text:s/>these<text:s/>optimisation<text:s/>experiments<text:s/>to<text:s/>reduce<text:s/>cost<text:s/>and<text:s/>turnaround<text:s/>time<text:s/>of<text:s/>the<text:s/>bait<text:s/>capture<text:s/>method.<text:s/>Bioinformatic<text:s/></text:span><text:span text:style-name="T450_8">workflows<text:s/>will<text:s/>also<text:s/>continue<text:s/>to<text:s/>draw<text:s/>further<text:s/>downstream<text:s/>insights<text:s/>into<text:s/>viral<text:s/>trends<text:s/>with<text:s/>finer<text:s/>sub-classification.</text:span></text:p>
        <text:p text:style-name="P451"><text:span text:style-name="T451_1">In<text:s/>relation<text:s/>to<text:s/>indicator<text:s/>6.2,<text:s/></text:span><text:span text:style-name="T451_2">IP5</text:span><text:span text:style-name="T451_3"><text:s/>successfully<text:s/>uploaded<text:s/>308<text:s/>targets<text:s/>onto<text:s/>the<text:s/>G</text:span><text:span text:style-name="T451_4">I</text:span><text:span text:style-name="T451_5">SAID<text:s/>EPI-Flu<text:s/>and<text:s/>EPI-RSV<text:s/>databases,<text:s/>and<text:s/>they<text:s/>are<text:s/>publicly<text:s/>available.<text:s/>However,<text:s/>the<text:s/>target<text:s/>number<text:s/>has<text:s/>not<text:s/>been<text:s/>achieved<text:s/>due<text:s/>to<text:s/>issues<text:s/>experienced<text:s/>by<text:s/>GSU<text:s/>following<text:s/>an<text:s/>incident<text:s/>at<text:s/>the<text:s/>Sanger<text:s/>Institute<text:s/>where<text:s/>fire<text:s/>safe<text:s/>systems<text:s/>failed<text:s/>and<text:s/>destroyed<text:s/>hardware<text:s/>and<text:s/>analysed<text:s/></text:span><text:span text:style-name="T451_6">samples<text:s/>and</text:span><text:span text:style-name="T451_7"><text:s/>delayed<text:s/>achievement<text:s/>of<text:s/>this<text:s/>milestone.<text:s/>Raw<text:s/>data<text:s/>was<text:s/>however<text:s/>retrieved<text:s/>and<text:s/>GSU<text:s/>has<text:s/>since<text:s/>submitted<text:s/>all<text:s/>sequencing<text:s/>results<text:s/>to<text:s/>UKHSA.</text:span></text:p>
        <text:p text:style-name="P452"><text:span text:style-name="T452_1">Under<text:s/>indicator<text:s/>6.3,<text:s/>all<text:s/>milestones<text:s/>were<text:s/>achieved<text:s/>through<text:s/>regular<text:s/>technical<text:s/>engagements<text:s/>between<text:s/>South<text:s/>African<text:s/>and<text:s/>UK<text:s/>health<text:s/>bodies<text:s/>to<text:s/>improve<text:s/>disease<text:s/>understanding<text:s/>and<text:s/>medical<text:s/>countermeasure<text:s/>deployment.<text:s/></text:span><text:span text:style-name="T452_2">IP5</text:span><text:span text:style-name="T452_3"><text:s/>and<text:s/>GSU<text:s/>meet<text:s/>fortnightly<text:s/>to<text:s/>discuss<text:s/>respiratory<text:s/>virus<text:s/>data<text:s/>and<text:s/>testing<text:s/>platforms,<text:s/>setting<text:s/>a<text:s/>precedent<text:s/>for<text:s/>international<text:s/>collaboration.<text:s/>MHRA<text:s/>and<text:s/>UKHSA<text:s/>also<text:s/>meet<text:s/>monthly<text:s/>with<text:s/>SAPHRA,<text:s/>enhancing<text:s/>shared<text:s/>understanding<text:s/>of<text:s/>Respiratory<text:s/></text:span><text:span text:style-name="T452_4">Syncytial<text:s/>Virus</text:span><text:span text:style-name="T452_5"><text:s/></text:span><text:span text:style-name="T452_6">(</text:span><text:span text:style-name="T452_7">RS</text:span><text:span text:style-name="T452_8">V</text:span><text:span text:style-name="T452_9">)</text:span><text:span text:style-name="T452_10">.<text:s/>The<text:s/>UK<text:s/>has<text:s/>shared<text:s/>insights<text:s/>from<text:s/>its<text:s/>RS</text:span><text:span text:style-name="T452_11">V</text:span><text:span text:style-name="T452_12"><text:s/>vaccine<text:s/>rollout,<text:s/>while<text:s/>South<text:s/>Africa<text:s/>contributes<text:s/>surveillance<text:s/>data<text:s/>post-winter<text:s/>season.</text:span></text:p>
        <text:p text:style-name="P453"><text:span text:style-name="T453_1">In<text:s/>relation<text:s/>to<text:s/>indicator<text:s/>6.4,<text:s/>the<text:s/>milestones<text:s/>were<text:s/>all<text:s/>achieved<text:s/>with<text:s/>work<text:s/>with<text:s/>one<text:s/>protocol<text:s/>being<text:s/>developed<text:s/>by<text:s/>GSU<text:s/>and<text:s/>optimised.<text:s/>Evaluation<text:s/>of<text:s/>two<text:s/>multi-pathogen<text:s/>assays<text:s/>is<text:s/>underway<text:s/>to<text:s/>assess<text:s/>sequencing<text:s/>performance,<text:s/>cost-effectiveness,<text:s/>and<text:s/>turnaround<text:s/>time,<text:s/>with<text:s/>laboratory<text:s/>teams<text:s/>actively<text:s/>refining<text:s/>current<text:s/>protocols<text:s/>to<text:s/>enhance<text:s/>efficiency<text:s/>and<text:s/>data<text:s/>quality.<text:s/></text:span></text:p>
        <text:p text:style-name="P454"><text:span text:style-name="T454_1">Key<text:s/>Challenges:</text:span></text:p>
        <text:p text:style-name="P455"><text:span text:style-name="T455_1">The<text:s/>project<text:s/>launched<text:s/>between<text:s/>UK<text:s/>and<text:s/>South<text:s/>African<text:s/>winters,<text:s/>limiting<text:s/>sample<text:s/>availability<text:s/>from<text:s/>labs.<text:s/>Sequencing<text:s/>began<text:s/>in<text:s/>Q2<text:s/>when<text:s/>samples<text:s/>increased,<text:s/>allowing<text:s/>progress<text:s/>toward<text:s/>Year<text:s/>2<text:s/>milestones<text:s/>without<text:s/>needing<text:s/>formal<text:s/>mitigation.</text:span><text:span text:style-name="T455_2"><text:s/></text:span><text:span text:style-name="T455_3">The<text:s/>GSU-SU<text:s/>subcontract<text:s/>was<text:s/>signed<text:s/>in<text:s/>April,<text:s/>and<text:s/>SARB<text:s/>approval<text:s/>granted<text:s/>in<text:s/>June.<text:s/>The<text:s/>materials<text:s/>transfer<text:s/>agreement<text:s/>(MTA)<text:s/>with<text:s/>Pathcare<text:s/>is<text:s/>being<text:s/>revised<text:s/>due<text:s/>to<text:s/>sample<text:s/>volume<text:s/>limits,<text:s/>but<text:s/>this<text:s/>has<text:s/>not<text:s/>affected<text:s/>sequencing<text:s/>activities.</text:span></text:p>
        <text:p text:style-name="P456"><text:span text:style-name="T456_1">The<text:s/>aforementioned<text:s/>incident<text:s/>at<text:s/>the<text:s/>Sanger<text:s/>Institute<text:s/>delayed<text:s/>access<text:s/>to<text:s/>sequencing<text:s/>data<text:s/>and<text:s/>this<text:s/>has<text:s/>needed<text:s/>to<text:s/>be<text:s/>quality<text:s/>checked.<text:s/>Fortunately,<text:s/>all<text:s/>raw<text:s/>data<text:s/>remained<text:s/>intact,<text:s/>allowing<text:s/>re-analysis<text:s/>to<text:s/></text:span><text:bookmark-start text:name="_Int_NptXJdC5"/><text:span text:style-name="T456_2">proceed</text:span><text:bookmark-end text:name="_Int_NptXJdC5"/><text:span text:style-name="T456_3"><text:s/>once<text:s/>systems<text:s/>were<text:s/>restored<text:s/>and<text:s/>the<text:s/>backlog<text:s/>was<text:s/>cleared.<text:s/>The<text:s/>incident<text:s/>resulted<text:s/>in<text:s/>a<text:s/>lower<text:s/>number<text:s/>of<text:s/>data<text:s/>than<text:s/>expected<text:s/>being<text:s/>uploaded<text:s/>to<text:s/>the<text:s/>public<text:s/>domain.</text:span></text:p>
        <text:p text:style-name="P457"><text:span text:style-name="T457_1">Lessons<text:s/>Learnt:</text:span></text:p>
        <text:list text:style-name="LS29" xml:id="list118">
          <text:list-item>
            <text:p text:style-name="P458"><text:span text:style-name="T458_1">Routine<text:s/>meetings<text:s/>and<text:s/>discussions<text:s/>with<text:s/>national<text:s/>health<text:s/>agencies<text:s/>and<text:s/>consortium<text:s/>partners<text:s/>ensured<text:s/>the<text:s/>timely<text:s/>sharing<text:s/>of<text:s/>data<text:s/>that<text:s/>helped<text:s/>inform<text:s/>decision-making<text:s/>between<text:s/></text:span><text:span text:style-name="T458_2">IP5</text:span><text:span text:style-name="T458_3"><text:s/>and<text:s/>GSU,<text:s/>as<text:s/>well<text:s/>as<text:s/>on<text:s/>national<text:s/>and<text:s/>international<text:s/>levels,<text:s/>such<text:s/>as<text:s/>the<text:s/>inclusion<text:s/>of<text:s/>South<text:s/>Africa<text:s/>in<text:s/></text:span><text:span text:style-name="T458_4">WHO</text:span><text:span text:style-name="T458_5"><text:s/>influenza<text:s/>strain<text:s/>forecasting<text:s/>reports.<text:s/></text:span></text:p>
          </text:list-item>
          <text:list-item>
            <text:p text:style-name="P459"><text:span text:style-name="T459_1">Ongoing<text:s/>technical<text:s/>exchanges<text:s/>between<text:s/>GSU<text:s/>and<text:s/></text:span><text:span text:style-name="T459_2">IP5</text:span><text:span text:style-name="T459_3"><text:s/>have<text:s/>improved<text:s/>sequencing<text:s/>performance<text:s/>and<text:s/>reduced<text:s/>programme<text:s/>costs.<text:s/>The<text:s/>transfer<text:s/>of<text:s/>multi-pathogen<text:s/>detection<text:s/>assays<text:s/>was<text:s/>key.<text:s/>In<text:s/>Year<text:s/>3,<text:s/>full<text:s/>validation<text:s/>and<text:s/>optimisation<text:s/>of<text:s/>assays<text:s/>and<text:s/>workflows<text:s/>are<text:s/>planned<text:s/>to<text:s/>boost<text:s/>efficiency.</text:span></text:p>
          </text:list-item>
        </text:list>
        <text:p text:style-name="P460"><text:span text:style-name="T460_1">Recommendations:</text:span></text:p>
        <text:list text:style-name="LS29" xml:id="list120">
          <text:list-item>
            <text:p text:style-name="P461"><text:span text:style-name="T461_1">For<text:s/>year<text:s/>3<text:s/>of<text:s/>the<text:s/>programme,<text:s/>engagement<text:s/>channels<text:s/>could<text:s/>be<text:s/>expanded<text:s/>to<text:s/>maximise<text:s/>the<text:s/>impact<text:s/>of<text:s/>genomic<text:s/>surveillance<text:s/>and<text:s/>pandemic<text:s/>preparedness.</text:span></text:p>
          </text:list-item>
          <text:list-item>
            <text:p text:style-name="P462"><text:span text:style-name="T462_1">T</text:span><text:span text:style-name="T462_2">he<text:s/>programme<text:s/>should<text:s/>include<text:s/>on<text:s/>their<text:s/>risk<text:s/>register,<text:s/>the<text:s/>potential<text:s/>of<text:s/>laboratory<text:s/>incidents<text:s/>that<text:s/>can<text:s/>destroy<text:s/>data<text:s/>or<text:s/></text:span><text:span text:style-name="T462_3">delay<text:s/>programmatic<text:s/>activities</text:span><text:span text:style-name="T462_4">.</text:span></text:p>
          </text:list-item>
        </text:list>
        <text:h text:style-name="P463" text:outline-level="2"><text:span text:style-name="T463_1">D:<text:s/>VALUE<text:s/>FOR<text:s/>MONEY<text:s/></text:span><text:span text:style-name="T463_2">(1<text:s/>page)</text:span></text:h>
        <text:p text:style-name="P464"/>
        <text:p text:style-name="P465"><text:span text:style-name="T465_1">Key<text:s/>cost<text:s/>drivers<text:s/>and<text:s/>performance<text:s/></text:span></text:p>
        <text:p text:style-name="P466"><text:span text:style-name="T466_1">T</text:span><text:span text:style-name="T466_2">he<text:s/>main<text:s/>cost<text:s/>drivers<text:s/>during<text:s/>this<text:s/>review<text:s/>period<text:s/>have<text:s/>related<text:s/>to<text:s/>staffing,<text:s/>consultants,<text:s/></text:span><text:span text:style-name="T466_3">travel,</text:span><text:span text:style-name="T466_4"><text:s/>and<text:s/>training.<text:s/>Implementing<text:s/>partners<text:s/>continue<text:s/>to<text:s/>make<text:s/>efforts<text:s/>to<text:s/>reduce<text:s/>costs<text:s/>and<text:s/>optimise<text:s/>the<text:s/>reach<text:s/>of<text:s/>their<text:s/>work<text:s/>where<text:s/>possible.<text:s/>As<text:s/>this<text:s/>is<text:s/>the<text:s/>second<text:s/>year<text:s/>of<text:s/>the<text:s/>programme,<text:s/>partners<text:s/>have<text:s/>also<text:s/>started<text:s/>considering,<text:s/>where<text:s/>feasible,<text:s/>how<text:s/>to<text:s/>make<text:s/>their<text:s/>interventions<text:s/>sustainable<text:s/>when<text:s/>the<text:s/>programme<text:s/>concludes<text:s/>at<text:s/>the<text:s/>end<text:s/>of<text:s/>next<text:s/>year.<text:s/>Partners<text:s/>have<text:s/>achieved<text:s/>value<text:s/>for<text:s/>money<text:s/>in<text:s/>various<text:s/>ways<text:s/>across<text:s/>the<text:s/>four<text:s/></text:span><text:span text:style-name="T466_5">Es</text:span><text:span text:style-name="T466_6">.<text:s/>These<text:s/>are<text:s/>set<text:s/>out<text:s/>below</text:span><text:span text:style-name="T466_7">.<text:s/></text:span></text:p>
        <text:p text:style-name="P467"/>
        <text:p text:style-name="P468"><text:span text:style-name="T468_1">Economy</text:span></text:p>
        <text:list text:style-name="LS24" xml:id="list122">
          <text:list-item>
            <text:p text:style-name="P469"><text:span text:style-name="T469_1">For<text:s/>most<text:s/>of<text:s/>the<text:s/>delivery<text:s/>partners</text:span><text:span text:style-name="T469_2">,</text:span><text:span text:style-name="T469_3"><text:s/>training<text:s/>and<text:s/>knowledge<text:s/>exchange<text:s/>a</text:span><text:span text:style-name="T469_4">re<text:s/>the</text:span><text:span text:style-name="T469_5"><text:s/>core<text:s/></text:span><text:span text:style-name="T469_6">outputs</text:span><text:span text:style-name="T469_7">,<text:s/></text:span><text:span text:style-name="T469_8">with<text:s/>further<text:s/>cost<text:s/>cutting<text:s/>measures<text:s/>including<text:s/>use<text:s/>of<text:s/></text:span><text:span text:style-name="T469_9">government<text:s/>venues<text:s/></text:span><text:span text:style-name="T469_10">for<text:s/>in-person<text:s/>meetings</text:span><text:span text:style-name="T469_11">,<text:s/>and<text:s/>where<text:s/>applicable,<text:s/>virtual<text:s/>meetings</text:span><text:span text:style-name="T469_12"><text:s/>to<text:s/></text:span><text:span text:style-name="T469_13">avoid<text:s/></text:span><text:span text:style-name="T469_14">high<text:s/>e</text:span><text:span text:style-name="T469_15">xternal<text:s/></text:span><text:span text:style-name="T469_16">venue<text:s/></text:span><text:span text:style-name="T469_17">expenses</text:span><text:span text:style-name="T469_18"><text:s/>and<text:s/>travel<text:s/>costs</text:span><text:span text:style-name="T469_19">.</text:span></text:p>
          </text:list-item>
          <text:list-item>
            <text:p text:style-name="P470"><text:span text:style-name="T470_1">Another<text:s/>partner<text:s/>ensured<text:s/>value<text:s/>for<text:s/>money<text:s/>by<text:s/>keeping<text:s/>administrative<text:s/>costs<text:s/>at<text:s/>10%,<text:s/>%,<text:s/>using<text:s/>existing<text:s/>infrastructure<text:s/>for<text:s/>surveillance<text:s/>and<text:s/>data<text:s/>analysis,<text:s/>allowing<text:s/>90%<text:s/>of<text:s/>funds<text:s/>to<text:s/>go<text:s/>directly<text:s/>to<text:s/>programme<text:s/>implementation.</text:span></text:p>
          </text:list-item>
        </text:list>
        <text:p text:style-name="P471"><text:span text:style-name="T471_1">Efficiency</text:span></text:p>
        <text:list text:style-name="LS24" xml:id="list124">
          <text:list-item>
            <text:p text:style-name="P472"><text:span text:style-name="T472_1">To<text:s/>minimi</text:span><text:span text:style-name="T472_2">s</text:span><text:span text:style-name="T472_3">e<text:s/>costs,<text:s/>the<text:s/>partners<text:s/>do<text:s/>not<text:s/>aim<text:s/>to<text:s/>train<text:s/>health<text:s/>workers<text:s/>up<text:s/>to<text:s/>the<text:s/>last<text:s/></text:span><text:span text:style-name="T472_4">mile<text:s/>but</text:span><text:span text:style-name="T472_5"><text:s/>use<text:s/>training<text:s/>of<text:s/>trainers<text:s/>to<text:s/>cascade<text:s/>trainings<text:s/>access<text:s/></text:span><text:span text:style-name="T472_6">for</text:span><text:span text:style-name="T472_7"><text:s/>all<text:s/>levels,<text:s/>with<text:s/>minimal<text:s/>cost<text:s/>to<text:s/>the<text:s/>HSSP</text:span><text:span text:style-name="T472_8">.<text:s/>This<text:s/>also</text:span><text:span text:style-name="T472_9"><text:s/>creates<text:s/>a<text:s/>sustainable<text:s/>pool<text:s/>of<text:s/>expertise.</text:span></text:p>
          </text:list-item>
          <text:list-item>
            <text:p text:style-name="P473"><text:span text:style-name="T473_1">Virtual<text:s/>engagements<text:s/>prove<text:s/>to<text:s/>be<text:s/>a<text:s/>more<text:s/>efficient<text:s/>use<text:s/>of<text:s/>time<text:s/>for<text:s/>both<text:s/>IP3<text:s/>mentors<text:s/>as<text:s/>well<text:s/>as<text:s/>mentees<text:s/>in<text:s/>busy<text:s/>hospitals<text:s/></text:span></text:p>
          </text:list-item>
          <text:list-item>
            <text:p text:style-name="P474"><text:span text:style-name="T474_1">For<text:s/></text:span><text:span text:style-name="T474_2">IP5</text:span><text:span text:style-name="T474_3">,<text:s/>to<text:s/>understand<text:s/>efficiency<text:s/>throughout<text:s/>the<text:s/>course<text:s/>of<text:s/>the<text:s/>year<text:s/>by<text:s/>taking<text:s/>note<text:s/>of<text:s/>the<text:s/>number<text:s/>of<text:s/>pathogens<text:s/>that<text:s/>could<text:s/>be<text:s/>sequenced<text:s/>per<text:s/>test<text:s/>start<text:s/>of<text:s/>project<text:s/>compared<text:s/>to<text:s/>end,<text:s/>the<text:s/>number<text:s/>of<text:s/>genomes<text:s/>sequenced<text:s/>per<text:s/>£<text:s/>spent<text:s/>over<text:s/>project<text:s/>lifecycle,<text:s/>and<text:s/>percentage<text:s/>of<text:s/>funding<text:s/>disbursed<text:s/>and<text:s/>utilised<text:s/>within<text:s/>the<text:s/>project<text:s/>period.</text:span></text:p>
          </text:list-item>
        </text:list>
        <text:p text:style-name="P475"><text:span text:style-name="T475_1">Effectiveness</text:span></text:p>
        <text:list text:style-name="LS26" xml:id="list127">
          <text:list-item>
            <text:p text:style-name="P476"><text:span text:style-name="T476_1">To<text:s/>promote<text:s/>greater<text:s/>effectiveness<text:s/>in<text:s/>the<text:s/>programme,<text:s/>components<text:s/>are<text:s/>well<text:s/>aligned<text:s/>with<text:s/>national<text:s/>and<text:s/>regional<text:s/>priorities.<text:s/>Ongoing<text:s/>engagement<text:s/>with<text:s/>the<text:s/>NDoH<text:s/>and<text:s/>PDoH<text:s/>through<text:s/>this<text:s/>programme<text:s/>has<text:s/>helped<text:s/>to<text:s/>ensure<text:s/>that<text:s/>activities<text:s/>are<text:s/>well-aligned<text:s/>and<text:s/>in-tune<text:s/>with<text:s/>these<text:s/>priorities.<text:s/>This<text:s/>will<text:s/>help<text:s/>to<text:s/>promote<text:s/>sustainability<text:s/>of<text:s/>interventions,<text:s/>where<text:s/>feasible,<text:s/>beyond<text:s/>the<text:s/>course<text:s/>of<text:s/>the<text:s/>programme.<text:s/></text:span><text:span text:style-name="T476_2">Effectiveness<text:s/>in<text:s/>this<text:s/>programme</text:span><text:span text:style-name="T476_3"><text:s/>as<text:s/>a<text:s/>whole</text:span><text:span text:style-name="T476_4"><text:s/>could<text:s/>be<text:s/>improved<text:s/>through<text:s/>better<text:s/>alignment<text:s/>of<text:s/></text:span><text:span text:style-name="T476_5">partners<text:s/>to<text:s/>drive<text:s/>greater<text:s/>cost<text:s/>effectiveness.</text:span></text:p>
          </text:list-item>
          <text:list-item>
            <text:p text:style-name="P477"><text:span text:style-name="T477_1">For<text:s/></text:span><text:span text:style-name="T477_2">IP2</text:span><text:span text:style-name="T477_3">,<text:s/>all<text:s/>interventions<text:s/>in<text:s/>the<text:s/>provinces<text:s/>where<text:s/>it<text:s/>operates<text:s/>are<text:s/>targeted<text:s/>to<text:s/>implemented<text:s/>standardised<text:s/>abortion<text:s/>care<text:s/>tools<text:s/>and<text:s/>aligned<text:s/>with<text:s/>national<text:s/>and<text:s/>provincial<text:s/></text:span><text:span text:style-name="T477_4">processes</text:span><text:span text:style-name="T477_5"><text:s/></text:span><text:span text:style-name="T477_6">levels.</text:span></text:p>
          </text:list-item>
          <text:list-item>
            <text:p text:style-name="P478"><text:span text:style-name="T478_1">For<text:s/>one<text:s/>partner,<text:s/>alignment<text:s/>with<text:s/>public<text:s/>databases<text:s/>was<text:s/>an<text:s/>important<text:s/>aspect<text:s/>of<text:s/>ensuring<text:s/>effectiveness;<text:s/>a<text:s/>number<text:s/>of<text:s/>identified<text:s/>genetic<text:s/>variants<text:s/>or<text:s/>clades<text:s/>were<text:s/>reported<text:s/>to<text:s/>public<text:s/>health<text:s/>agencies<text:s/>and<text:s/>vaccine<text:s/>manufacturers<text:s/>via<text:s/>public<text:s/>databases<text:s/>over<text:s/>project<text:s/>lifecycle.<text:s/>Additionally,<text:s/>the<text:s/>percentage<text:s/>of<text:s/>genomic<text:s/>data<text:s/>integrated<text:s/>into<text:s/>national<text:s/>respiratory<text:s/>virus<text:s/>reports<text:s/>over<text:s/>project<text:s/>lifecycle<text:s/>was<text:s/>tracked.</text:span></text:p>
          </text:list-item>
          <text:list-item>
            <text:p text:style-name="P479"><text:span text:style-name="T479_1">For<text:s/>IP3,<text:s/>the<text:s/>secondment<text:s/>of<text:s/>Technical<text:s/>Assistants<text:s/>helped<text:s/>the<text:s/>NDoH<text:s/>to<text:s/>deliver<text:s/>against<text:s/>its<text:s/>priorities,<text:s/>adding<text:s/>capacity<text:s/>where<text:s/>it<text:s/>was<text:s/>most<text:s/>required<text:s/>and<text:s/>integrating<text:s/>support<text:s/>rather<text:s/>than<text:s/>delivering<text:s/>a<text:s/>parallel<text:s/>programme.</text:span></text:p>
          </text:list-item>
          <text:list-item>
            <text:p text:style-name="P480"><text:span text:style-name="T480_1">UK-South<text:s/>Africa<text:s/>collaboration<text:s/>is<text:s/>enhancing<text:s/>cost-effectiveness,<text:s/>with<text:s/>the<text:s/>UK<text:s/>helping<text:s/>optimise<text:s/>sample<text:s/>sequencing<text:s/>methods.<text:s/>This<text:s/>ensures<text:s/>interventions<text:s/>are<text:s/>fast,<text:s/>affordable,<text:s/>and<text:s/>tailored<text:s/>to<text:s/>South<text:s/>Africa’s<text:s/>context.</text:span></text:p>
          </text:list-item>
          <text:list-item>
            <text:p text:style-name="P481"/>
          </text:list-item>
        </text:list>
        <text:p text:style-name="P482"><text:span text:style-name="T482_1">Equity</text:span></text:p>
        <text:list text:style-name="LS26" xml:id="list133">
          <text:list-item>
            <text:p text:style-name="P483"><text:span text:style-name="T483_1">Health<text:s/>financing<text:s/>w</text:span><text:span text:style-name="T483_2">ork<text:s/>completed<text:s/>as<text:s/>part<text:s/>of<text:s/>this<text:s/>programme<text:s/>is<text:s/>contributing<text:s/>to<text:s/>a<text:s/>wider<text:s/>aim<text:s/>to<text:s/>drive<text:s/>improved<text:s/>access<text:s/>to<text:s/>healthcare<text:s/>for<text:s/>all<text:s/>in<text:s/>South<text:s/>Africa,<text:s/>in<text:s/>line<text:s/>with<text:s/>the<text:s/>NHI.</text:span></text:p>
          </text:list-item>
          <text:list-item>
            <text:p text:style-name="P484"><text:span text:style-name="T484_1">IP2<text:s/>supports<text:s/>access<text:s/>to<text:s/>SRHR<text:s/>services<text:s/>and<text:s/>is<text:s/>especially<text:s/>focused<text:s/>on<text:s/>marginalised<text:s/>and<text:s/>stigmatised<text:s/>groups<text:s/>such<text:s/>as<text:s/>LGBTIQA+,<text:s/>women,<text:s/></text:span><text:span text:style-name="T484_2">girls,</text:span><text:span text:style-name="T484_3"><text:s/>and<text:s/>persons<text:s/>with<text:s/>disability.<text:s/></text:span><text:span text:style-name="T484_4">IP2<text:s/>continues<text:s/>to<text:s/>map<text:s/>opportunities<text:s/>to<text:s/>further<text:s/>engage<text:s/>these<text:s/>marginalised<text:s/>populations.</text:span></text:p>
          </text:list-item>
          <text:list-item>
            <text:p text:style-name="P485"><text:span text:style-name="T485_1">For<text:s/>one<text:s/>partner,<text:s/>provinces<text:s/>selected<text:s/></text:span><text:span text:style-name="T485_2">for<text:s/>support</text:span><text:span text:style-name="T485_3"><text:s/>during<text:s/>this<text:s/>period<text:s/>were<text:s/>selected<text:s/>in<text:s/>line<text:s/>with<text:s/>the<text:s/>greatest<text:s/>need<text:s/>(according<text:s/>to<text:s/>the<text:s/>multi-deprivation<text:s/>index),<text:s/>as<text:s/>directed<text:s/>by<text:s/>the<text:s/>Department<text:s/>of<text:s/>Health.<text:s/>Th</text:span><text:span text:style-name="T485_4">is</text:span><text:span text:style-name="T485_5"><text:s/>support<text:s/>will<text:s/>benefit<text:s/>a<text:s/>wide<text:s/>range<text:s/>of<text:s/>communities<text:s/>of<text:s/>different<text:s/>races,<text:s/>gender,<text:s/>location,<text:s/></text:span><text:span text:style-name="T485_6">disability</text:span><text:span text:style-name="T485_7">,</text:span><text:span text:style-name="T485_8"><text:s/>and<text:s/>vulnerability.<text:s/>In<text:s/>the<text:s/>majority<text:s/>of<text:s/>provinces<text:s/>selected,<text:s/>females<text:s/>account<text:s/>for<text:s/>more<text:s/>than<text:s/>50%<text:s/>of<text:s/>the<text:s/>population<text:s/>and<text:s/>the<text:s/></text:span><text:span text:style-name="T485_9">un</text:span><text:span text:style-name="T485_10">employment<text:s/>rate<text:s/>is<text:s/>high,<text:s/>ranging<text:s/>from<text:s/>29.5%<text:s/>to<text:s/>40,4%.</text:span></text:p>
          </text:list-item>
          <text:list-item>
            <text:p text:style-name="P486"><text:span text:style-name="T486_1">One<text:s/>delivery<text:s/>partner<text:s/>is<text:s/>identifying<text:s/>genomic<text:s/>surveillance<text:s/>data<text:s/>that<text:s/>could<text:s/>help<text:s/>to<text:s/>improve<text:s/>national<text:s/>public<text:s/>health<text:s/>reports<text:s/>to<text:s/>guide<text:s/>interventions<text:s/>in<text:s/>high-risk<text:s/>populations<text:s/>and<text:s/>populations<text:s/>vulnerable<text:s/>to<text:s/>geographical<text:s/>disparities<text:s/>in<text:s/>disease<text:s/>surveillance<text:s/>capacity<text:s/>(e.g.,<text:s/>selection<text:s/>of<text:s/>vaccine<text:s/>strains<text:s/>for<text:s/>influenza<text:s/>and<text:s/>COVID-19<text:s/>vaccinations).<text:s/>Through<text:s/>improved<text:s/>surveillance<text:s/>data,<text:s/>NDoH<text:s/></text:span><text:span text:style-name="T486_2">can<text:s/>better</text:span><text:span text:style-name="T486_3"><text:s/>target<text:s/>interventions,<text:s/>including<text:s/>for<text:s/>vulnerable<text:s/>populations,<text:s/>to<text:s/>help<text:s/>prevent<text:s/>RSV.</text:span></text:p>
          </text:list-item>
        </text:list>
        <text:p text:style-name="P487"><text:span text:style-name="T487_1">VfM<text:s/>performance<text:s/>compared<text:s/>to<text:s/>the<text:s/>original<text:s/>VfM<text:s/>proposition<text:s/>in<text:s/>the<text:s/>business<text:s/></text:span><text:span text:style-name="T487_2">case.</text:span><text:span text:style-name="T487_3"><text:s/></text:span></text:p>
        <text:p text:style-name="P488"><text:span text:style-name="T488_1">VfM<text:s/>falls<text:s/>within<text:s/>expectations<text:s/>set<text:s/>out<text:s/>in<text:s/>the<text:s/>Business<text:s/>Case.<text:s/>Training,<text:s/>knowledge<text:s/></text:span><text:span text:style-name="T488_2">exchange,</text:span><text:span text:style-name="T488_3"><text:s/>and<text:s/>mentoring<text:s/></text:span><text:span text:style-name="T488_4">continue</text:span><text:span text:style-name="T488_5"><text:s/>to<text:s/>encourage<text:s/>diverse<text:s/>participation,<text:s/>and<text:s/>they<text:s/>have<text:s/>been<text:s/>delivered<text:s/>with<text:s/>cost-effectiveness<text:s/>and<text:s/>sustainability<text:s/>in<text:s/>mind.<text:s/>All<text:s/>components<text:s/>demonstrate<text:s/>clear<text:s/>alignment<text:s/>with<text:s/>governmental<text:s/>priorities<text:s/>and<text:s/>appear<text:s/>to<text:s/>be<text:s/>effective.<text:s/>All<text:s/>components<text:s/></text:span><text:span text:style-name="T488_6">evidence<text:s/>a</text:span><text:span text:style-name="T488_7"><text:s/>drive<text:s/>to<text:s/>promote<text:s/>equity<text:s/>in<text:s/>access<text:s/>to<text:s/>healthcare<text:s/>services.<text:s/></text:span></text:p>
        <text:p text:style-name="P489"><text:span text:style-name="T489_1">Assessment<text:s/>of<text:s/>whether<text:s/>the<text:s/>programme<text:s/>continues<text:s/>to<text:s/>represent<text:s/>value<text:s/>for<text:s/></text:span><text:span text:style-name="T489_2">money.</text:span></text:p>
        <text:p text:style-name="P490"><text:span text:style-name="T490_1">As<text:s/>identified<text:s/>in<text:s/>the<text:s/>first<text:s/>annual<text:s/>review,<text:s/>the<text:s/>programme<text:s/>is<text:s/>a<text:s/>relatively<text:s/>modes</text:span><text:span text:style-name="T490_2">t</text:span><text:span text:style-name="T490_3"><text:s/>investment<text:s/>and<text:s/>covers<text:s/>a<text:s/>range<text:s/>of<text:s/>health<text:s/>systems<text:s/>building<text:s/>blocks.<text:s/>The<text:s/>programme<text:s/>is<text:s/>well<text:s/>aligned<text:s/>with<text:s/>national,<text:s/>and<text:s/>regional,<text:s/>priorities<text:s/>in<text:s/>South<text:s/>Africa<text:s/>and<text:s/>is<text:s/>promoting<text:s/>strengthening<text:s/>of<text:s/>the<text:s/>foundations<text:s/>needed<text:s/>to<text:s/>ensure<text:s/>that<text:s/>when<text:s/>the<text:s/>NHI<text:s/>is<text:s/>implemented,<text:s/>it<text:s/>is<text:s/>a<text:s/>success.</text:span></text:p>
        <text:p text:style-name="P491"><text:span text:style-name="T491_1">Capacity<text:s/>building<text:s/>within<text:s/>the<text:s/>health<text:s/>system<text:s/>at<text:s/>national,<text:s/>provincial,<text:s/>facility<text:s/>and<text:s/>community<text:s/>levels<text:s/>has<text:s/>proven<text:s/>to<text:s/>be<text:s/>effective,<text:s/>and<text:s/>sustainability<text:s/>underpins<text:s/>engagement<text:s/>with<text:s/>many<text:s/>beneficiaries<text:s/>cognisant<text:s/>of<text:s/>the<text:s/>wider<text:s/>context<text:s/>for<text:s/>overseas<text:s/>development<text:s/>assistance,<text:s/>and<text:s/>the<text:s/>need<text:s/>to<text:s/>ensure<text:s/>that<text:s/>learning<text:s/>from<text:s/>this<text:s/>programme<text:s/>is<text:s/>cascaded<text:s/>and<text:s/>embedded.<text:s/></text:span><text:span text:style-name="T491_2">At<text:s/>present,<text:s/>approaches<text:s/>to<text:s/>ensure<text:s/>that<text:s/>those<text:s/>participating<text:s/>in<text:s/>training<text:s/>and<text:s/>knowledge<text:s/>exchange<text:s/>sessions<text:s/>are<text:s/>diverse<text:s/>in<text:s/>their<text:s/>roles<text:s/>and<text:s/>seniority<text:s/>–<text:s/>to<text:s/>promote<text:s/>sustainability<text:s/>–<text:s/>are<text:s/>not<text:s/>consistent<text:s/>across<text:s/>HSSP.</text:span><text:span text:style-name="T491_3"><text:s/></text:span><text:span text:style-name="T491_4">Implementing<text:s/>partners<text:s/>might<text:s/>consider<text:s/>how<text:s/>they<text:s/>could<text:s/>better<text:s/>ensure<text:s/>a<text:s/>diversity<text:s/>of<text:s/>teams<text:s/>in<text:s/>training<text:s/>and<text:s/>knowledge<text:s/>exchanges,<text:s/>in<text:s/>order<text:s/>to<text:s/>ensure<text:s/>effectiveness<text:s/>of<text:s/>this<text:s/>investment.</text:span></text:p>
        <text:p text:style-name="P492"><text:span text:style-name="T492_1">Regarding<text:s/>equity,<text:s/>one<text:s/>implementing<text:s/>partner<text:s/>possesses<text:s/>a<text:s/>defined<text:s/>mandate<text:s/>to<text:s/>serve<text:s/>marginalised<text:s/>and<text:s/>vulnerable<text:s/>populations.<text:s/>However,<text:s/>within<text:s/>other<text:s/>HSSP<text:s/>programmes,<text:s/>the<text:s/>equity<text:s/>offer<text:s/>for<text:s/>these<text:s/>groups<text:s/>is<text:s/>less<text:s/>explicit.<text:s/>In<text:s/>the<text:s/>second<text:s/>year<text:s/>of<text:s/>implementation,<text:s/>the<text:s/>reduction<text:s/>of<text:s/>international<text:s/>health<text:s/>financing<text:s/>has<text:s/>diminished<text:s/>support<text:s/>for<text:s/>these<text:s/>populations<text:s/>and<text:s/>may<text:s/>affect<text:s/>South<text:s/>Africa’s<text:s/>progress<text:s/>towards<text:s/>achieving<text:s/>UHC<text:s/>and,<text:s/>consequently,<text:s/>the<text:s/>objectives<text:s/>of<text:s/>this<text:s/>programme.<text:s/>It<text:s/>is<text:s/>recommended<text:s/>that<text:s/>implementing<text:s/>partners<text:s/>consider<text:s/>strengthening<text:s/>gender-sensitive<text:s/>approaches<text:s/>and<text:s/>ensuring<text:s/>strategies<text:s/>to<text:s/>reach<text:s/>marginalised<text:s/>and<text:s/>vulnerable<text:s/>groups<text:s/>are<text:s/>further<text:s/>integrated<text:s/>during<text:s/>the<text:s/>third<text:s/>year<text:s/>of<text:s/>the<text:s/>programme</text:span><text:span text:style-name="T492_2">.<text:s/></text:span></text:p>
        <text:p text:style-name="P493"><text:span text:style-name="T493_1">Overall,<text:s/></text:span><text:span text:style-name="T493_2">w</text:span><text:span text:style-name="T493_3">ithin</text:span><text:span text:style-name="T493_4"><text:s/>this<text:s/>context,<text:s/>this<text:s/>programme<text:s/>is<text:s/>assessed<text:s/>to<text:s/>represent<text:s/>good<text:s/>value<text:s/>for<text:s/>money.</text:span></text:p>
        <text:p text:style-name="P494"/>
        <text:p text:style-name="P495"><text:span text:style-name="T495_1">E:<text:s/>RISK<text:s/></text:span></text:p>
        <text:p text:style-name="P496"/>
        <text:p text:style-name="P497"><text:span text:style-name="T497_1">Overview<text:s/>of<text:s/>risk<text:s/>management</text:span><text:span text:style-name="T497_2"><text:s/>[1/2<text:s/>page]</text:span></text:p>
        <text:p text:style-name="P498"/>
        <text:p text:style-name="P499"><text:span text:style-name="T499_1">Overall,<text:s/>the<text:s/>programme<text:s/>is<text:s/>classified<text:s/>as<text:s/>“</text:span><text:span text:style-name="T499_2">M</text:span><text:span text:style-name="T499_3">oderate</text:span><text:span text:style-name="T499_4">”<text:s/>risk<text:s/>and<text:s/>falls<text:s/>within<text:s/>the<text:s/>BHC<text:s/>Pretoria’s<text:s/>appetite.<text:s/>The<text:s/>programme<text:s/>team<text:s/>at<text:s/>BHC<text:s/>Pretoria<text:s/>and<text:s/>the<text:s/>implementing<text:s/>partners<text:s/>review<text:s/>the<text:s/>risk<text:s/>matrix<text:s/>and<text:s/>register<text:s/></text:span><text:span text:style-name="T499_5">on<text:s/>a<text:s/>quarterly<text:s/>basis</text:span><text:span text:style-name="T499_6">,<text:s/>and<text:s/>below<text:s/>are<text:s/>some<text:s/>of<text:s/>the<text:s/>key<text:s/>observations<text:s/>and<text:s/>actions<text:s/>undertaken<text:s/>in<text:s/>the<text:s/>second<text:s/>year<text:s/>of<text:s/>implementation:</text:span></text:p>
        <text:p text:style-name="P500"><text:span text:style-name="T500_1">In<text:s/>Year<text:s/>2,<text:s/>the<text:s/>main<text:s/>programme<text:s/>risk<text:s/>shifted<text:s/>to<text:s/>the<text:s/>limited<text:s/>capacity<text:s/>of<text:s/>government<text:s/>stakeholders,<text:s/>particularly<text:s/>NDoH<text:s/>and<text:s/>PDoH,<text:s/>to<text:s/>engage<text:s/>effectively<text:s/>in<text:s/>interventions.<text:s/>This<text:s/>challenge,<text:s/>worsened<text:s/>by<text:s/>the<text:s/>2025<text:s/>withdrawal<text:s/>of<text:s/>major<text:s/>donors<text:s/>like<text:s/>USAID,<text:s/>led<text:s/>to<text:s/>delays<text:s/>and<text:s/>resource<text:s/>constraints,<text:s/></text:span><text:span text:style-name="T500_2">including<text:s/>SRHR<text:s/>commodity<text:s/>stockouts.<text:s/>Despite<text:s/>this,<text:s/>partners<text:s/>implemented<text:s/>proactive<text:s/>risk<text:s/>management<text:s/>strategies,<text:s/>such<text:s/>as<text:s/>supporting<text:s/>PDoH<text:s/>in<text:s/>budget<text:s/>prioritisation<text:s/>to<text:s/>maintain<text:s/>SRHR<text:s/>services.<text:s/>These<text:s/>efforts<text:s/>have<text:s/>helped<text:s/>sustain<text:s/>programme<text:s/>delivery<text:s/>and<text:s/>mitigate<text:s/>the<text:s/>impact<text:s/>of<text:s/>external<text:s/>funding<text:s/></text:span><text:span text:style-name="T500_3">changes.</text:span></text:p>
        <text:p text:style-name="P501"><text:span text:style-name="T501_1">Strategy</text:span><text:span text:style-name="T501_2"><text:s/>and<text:s/>Contextual<text:s/>Risks</text:span></text:p>
        <text:p text:style-name="P502"><text:span text:style-name="T502_1">As<text:s/>highlighted<text:s/>in<text:s/>previous<text:s/>reviews,<text:s/>South<text:s/>Africa<text:s/>continues<text:s/>to<text:s/>experience<text:s/>changes<text:s/>in<text:s/>both<text:s/>political<text:s/>and<text:s/>administrative<text:s/>issues.<text:s/>Given<text:s/>several<text:s/>of<text:s/>the<text:s/>components<text:s/>are<text:s/>demand-driven,<text:s/>it<text:s/>will<text:s/>be<text:s/>important<text:s/>to<text:s/>track<text:s/>evolving<text:s/>priorities<text:s/>at<text:s/>NDOH<text:s/>and<text:s/>PDOH<text:s/>levels<text:s/>to<text:s/>ensure<text:s/>sustainability<text:s/>for<text:s/>key<text:s/>interventions<text:s/>in<text:s/>programme<text:s/>areas<text:s/>such<text:s/></text:span><text:span text:style-name="T502_2">as<text:s/>improved</text:span><text:span text:style-name="T502_3"><text:s/>governance<text:s/>and<text:s/>quality<text:s/>of<text:s/>care.<text:s/>The<text:s/>high<text:s/>turnover<text:s/>of<text:s/>specialists<text:s/>and<text:s/>nurses,<text:s/>high<text:s/>prevalence<text:s/>of<text:s/>acting<text:s/>arrangements<text:s/>in<text:s/>local<text:s/>hospital<text:s/>management,<text:s/>budget<text:s/>pressures<text:s/>and<text:s/>uncertainty<text:s/>of<text:s/>funding<text:s/>for<text:s/>sustaining<text:s/>progress<text:s/>in<text:s/>key<text:s/>areas<text:s/>further<text:s/>compound<text:s/>this<text:s/>risk.<text:s/>To<text:s/>mitigate<text:s/>this,<text:s/>the<text:s/>programme<text:s/>is<text:s/>ensuring<text:s/>continuous<text:s/>communication<text:s/>with<text:s/>the<text:s/>NDOH<text:s/>and<text:s/>PDOH<text:s/>to<text:s/>sustain<text:s/>buy-in<text:s/>on<text:s/>critical<text:s/>reforms</text:span><text:span text:style-name="T502_4">.<text:s/></text:span></text:p>
        <text:p text:style-name="P503"><text:span text:style-name="T503_1">Wider<text:s/>societal<text:s/>factors<text:s/>continue<text:s/>to<text:s/>pose<text:s/>a<text:s/>threat<text:s/>to<text:s/>successful<text:s/>delivery<text:s/>of<text:s/>SRHR<text:s/>components<text:s/>within<text:s/>this<text:s/>programme.<text:s/>One<text:s/>partner<text:s/>has<text:s/>identified<text:s/>a<text:s/>series<text:s/>of<text:s/>risks<text:s/>including<text:s/>the<text:s/>potential<text:s/>stigmatisation<text:s/>of<text:s/>women<text:s/>and<text:s/>girls<text:s/></text:span><text:span text:style-name="T503_2">who</text:span><text:span text:style-name="T503_3"><text:s/>participate<text:s/>in<text:s/>project<text:s/>activities<text:s/>–<text:s/>particularly<text:s/>on<text:s/>safe<text:s/>abortion<text:s/>–<text:s/>as<text:s/>well<text:s/>as<text:s/>the<text:s/>lack<text:s/>of<text:s/>consistent<text:s/>support<text:s/>of<text:s/>inclusivity<text:s/>and<text:s/>gender<text:s/>equity<text:s/>from<text:s/>service<text:s/>providers.<text:s/>Community<text:s/>acceptance<text:s/>will<text:s/>also<text:s/>prove<text:s/>vital<text:s/>in<text:s/>ensuring<text:s/>that<text:s/>the<text:s/>project<text:s/>is<text:s/>accepted,<text:s/>and<text:s/>misconceptions<text:s/>regarding<text:s/>safe<text:s/>abortion<text:s/>are<text:s/>ongoing.<text:s/>As<text:s/>a<text:s/>result,<text:s/>this<text:s/>partner<text:s/>is<text:s/>engaging<text:s/>in<text:s/>a<text:s/>series<text:s/>of<text:s/>dialogues<text:s/>with<text:s/>communities<text:s/>and<text:s/>cultural<text:s/>leaders<text:s/>and<text:s/>communicating<text:s/>closely<text:s/>with<text:s/>Provincial<text:s/>health<text:s/>leads<text:s/>to<text:s/>embed<text:s/>initiatives<text:s/>that<text:s/>promote<text:s/>inclusivity<text:s/>of<text:s/>left<text:s/>behind<text:s/>groups<text:s/>such<text:s/>as<text:s/>LGBTIQA+<text:s/>young<text:s/>people<text:s/>and<text:s/>young<text:s/>people<text:s/>with<text:s/>disabilities.</text:span></text:p>
        <text:p text:style-name="P504"><text:span text:style-name="T504_1">Financial<text:s/>/Fiduciary<text:s/>Underspend<text:s/>Risks</text:span></text:p>
        <text:p text:style-name="P505"><text:span text:style-name="T505_1">The<text:s/>risk<text:s/>of<text:s/>funds<text:s/>being<text:s/>lost<text:s/>as<text:s/>a<text:s/>result<text:s/>of<text:s/>fraud<text:s/>or<text:s/>corruption<text:s/>is<text:s/>considered<text:s/>low<text:s/>to<text:s/>medium.<text:s text:c="2"/>This<text:s/>risk<text:s/>has<text:s/>been<text:s/>mitigated<text:s/>by<text:s/>the<text:s/>due<text:s/>diligence<text:s/>assessments<text:s/>of<text:s/>all<text:s/>partners’<text:s/>ability<text:s/>to<text:s/>manage<text:s/>finances<text:s/>and<text:s/>prevent<text:s/>fraud,<text:s/>corruption<text:s/>and<text:s/>mismanagement.<text:s text:c="2"/>All<text:s/>partners<text:s/>were<text:s/>found<text:s/>to<text:s/>have<text:s/>robust<text:s/>procedures<text:s/>and<text:s/>internal<text:s/>control<text:s/>systems<text:s/>in<text:s/>place<text:s/>to<text:s/>mitigate<text:s/>risk.<text:s/></text:span></text:p>
        <text:p text:style-name="P506"><text:span text:style-name="T506_1">The<text:s/>risk<text:s/>of<text:s/>providing<text:s/>funds<text:s/>in<text:s/>advance<text:s/>of<text:s/>need<text:s/>is<text:s/>averted<text:s/>by<text:s/>scrutinising<text:s/>the<text:s/>financial<text:s/>reports<text:s/>and<text:s/>making<text:s/>sure<text:s/>that<text:s/>forecasts<text:s/>are<text:s/>based<text:s/>on<text:s/>realistic<text:s/>plans<text:s/>and<text:s/>by<text:s/>ensuring<text:s/>that<text:s/>previous<text:s/>advance<text:s/>payments<text:s/>have<text:s/>been<text:s/>spent<text:s/>appropriately.<text:s/>In<text:s/>instances<text:s/>of<text:s/>underspent<text:s/>balances,<text:s/>the<text:s/></text:span><text:span text:style-name="T506_2">programme<text:s/></text:span><text:span text:style-name="T506_3">team<text:s/>only</text:span><text:span text:style-name="T506_4"><text:s/>pay<text:s/>the<text:s/>difference<text:s/>between<text:s/>the<text:s/>underspend<text:s/>and<text:s/>forecast</text:span></text:p>
        <text:p text:style-name="P507"><text:span text:style-name="T507_1">Given<text:s/>that<text:s/>this<text:s/>is<text:s/>the<text:s/>second<text:s/>year<text:s/>of<text:s/>implementation,<text:s/>for<text:s/>some<text:s/>programmes<text:s/>potential<text:s/>underutilisation<text:s/>of<text:s/>financial<text:s/>resources<text:s/>has<text:s/>been<text:s/>flagged.<text:s/>In<text:s/>some<text:s/>cases,<text:s/>programme<text:s/>activities<text:s/>have<text:s/>been<text:s/>impacted<text:s/>by<text:s/>resource<text:s/>pressures<text:s/>at<text:s/>NDoH<text:s/>though<text:s/>the<text:s/>partners<text:s/>are<text:s/>working<text:s/>to<text:s/>adapt<text:s/>based<text:s/>on<text:s/>these<text:s/>pressures</text:span></text:p>
        <text:p text:style-name="P508"/>
        <text:p text:style-name="P509"><text:span text:style-name="T509_1">Policy<text:s/>and<text:s/>Programme<text:s/>Delivery<text:s/>Risks</text:span></text:p>
        <text:p text:style-name="P510"><text:span text:style-name="T510_1">During<text:s/>the<text:s/>programme's<text:s/>first<text:s/>year,<text:s/>some<text:s/>gaps<text:s/>in<text:s/>coordination<text:s/>were<text:s/>observed<text:s/>between<text:s/>partners—particularly<text:s/></text:span><text:span text:style-name="T510_2">IP1</text:span><text:span text:style-name="T510_3"><text:s/>and<text:s/></text:span><text:span text:style-name="T510_4">IP3</text:span><text:span text:style-name="T510_5">—regarding<text:s/>the<text:s/>medico-legal,<text:s/>health<text:s/>technology<text:s/>assessment<text:s/>(HTA),<text:s/>and<text:s/>leadership<text:s/>and<text:s/>governance<text:s/>workstreams.<text:s/>Alignment<text:s/>has<text:s/>since<text:s/>improved</text:span><text:span text:style-name="T510_6"><text:s/>across<text:s/>many<text:s/>aspects</text:span><text:span text:style-name="T510_7">,<text:s/>and<text:s/>the<text:s/>two<text:s/>workstreams<text:s/>now<text:s/>share<text:s/>combined<text:s/>outputs<text:s/>for<text:s/>monitoring<text:s/>and<text:s/>evaluation.<text:s/>Nevertheless,<text:s/>there<text:s/>remains<text:s/>some<text:s/>ambiguity<text:s/>around<text:s/>the<text:s/>delineation<text:s/>of<text:s/>roles<text:s/>and<text:s/>responsibilities,<text:s/>particularly<text:s/>within<text:s/>the<text:s/>HTA<text:s/>workstream.<text:s/>To<text:s/>address<text:s/>this,<text:s/>BHC<text:s/>assumed<text:s/>a<text:s/>coordinating<text:s/>role,<text:s/>which<text:s/>contributed<text:s/>positively<text:s/>to<text:s/>consistency<text:s/>within<text:s/>the<text:s/>HTA<text:s/>workstream.</text:span><text:span text:style-name="T510_8"><text:s/>Additionally,<text:s/>with<text:s/>the<text:s/>Hospital<text:s/>Twinning<text:s/>Programme<text:s/>due<text:s/>to<text:s/>commence<text:s/>in<text:s/>year<text:s/>3,<text:s/></text:span><text:span text:style-name="T510_9">BHC<text:s/>may<text:s/>wish<text:s/>to<text:s/>explore<text:s/>additional<text:s/>strategies<text:s/>to<text:s/>facilitate<text:s/>coordination<text:s/>and<text:s/>collaboration<text:s/>between<text:s/>IP1<text:s/>and<text:s/>IP3,<text:s/>thereby<text:s/>enhancing<text:s/>overall<text:s/>effectiveness</text:span><text:span text:style-name="T510_10">.</text:span></text:p>
        <text:p text:style-name="P511"><text:span text:style-name="T511_1">Safeguarding<text:s/>against<text:s/></text:span><text:span text:style-name="T511_2">SEAH<text:s/>and</text:span><text:span text:style-name="T511_3"><text:s/>environmental<text:s/></text:span><text:span text:style-name="T511_4">Risks</text:span></text:p>
        <text:p text:style-name="P512"><text:span text:style-name="T512_1">The<text:s/></text:span><text:span text:style-name="T512_2">first<text:s/>component</text:span><text:span text:style-name="T512_3"><text:s/>which<text:s/>carries<text:s/>the<text:s/>biggest<text:s/>SEAH<text:s/>risks<text:s/>within<text:s/>the<text:s/>portfolio,<text:s/>h</text:span><text:span text:style-name="T512_4">as<text:s/>put<text:s/>in<text:s/>systems<text:s/>and<text:s/>processes</text:span><text:span text:style-name="T512_5"><text:s/></text:span><text:span text:style-name="T512_6">to<text:s/></text:span><text:span text:style-name="T512_7">safeguard<text:s/>the<text:s/>reproductive<text:s/>freedom<text:s/>of<text:s/></text:span><text:span text:style-name="T512_8">women</text:span><text:span text:style-name="T512_9">,<text:s/>and<text:s/>to<text:s/></text:span><text:span text:style-name="T512_10">ensure<text:s/></text:span><text:span text:style-name="T512_11">gender<text:s/>equality,<text:s/></text:span><text:span text:style-name="T512_12">inclusivity<text:s/>and<text:s/>resilience<text:s/>to<text:s/>shocks</text:span><text:span text:style-name="T512_13">,<text:s/>and<text:s/>all<text:s/>partners<text:s/>are<text:s/>required<text:s/>to<text:s/>undergo<text:s/></text:span><text:span text:style-name="T512_14">periodi</text:span><text:span text:style-name="T512_15">c</text:span><text:span text:style-name="T512_16"><text:s/>training</text:span><text:span text:style-name="T512_17"><text:s/>on<text:s/>PSEAH</text:span><text:span text:style-name="T512_18">.</text:span><text:span text:style-name="T512_19"><text:s/>The</text:span><text:span text:style-name="T512_20"><text:s/></text:span><text:span text:style-name="T512_21">climate<text:s/>and<text:s/>environmental<text:s/>risks<text:s/>associated<text:s/>with<text:s/>the<text:s/>programme<text:s/>remain<text:s/>minimal.<text:s/></text:span></text:p>
        <text:p text:style-name="P513"><text:span text:style-name="T513_1">The<text:s/>programme<text:s/>does<text:s/>not<text:s/>provide<text:s/>direct<text:s/>financial<text:s/>aid<text:s/>to<text:s/>the<text:s/>government<text:s/>of<text:s/>South<text:s/>Africa</text:span><text:span text:style-name="T513_2">.</text:span></text:p>
        <text:p text:style-name="P514"><text:span text:style-name="T514_1">Given<text:s/>the<text:s/>complexity<text:s/>of<text:s/>this<text:s/>programme,<text:s/>BHC<text:s/>might<text:s/>consider<text:s/></text:span><text:span text:style-name="T514_2">refinement<text:s/>of<text:s/>its</text:span><text:span text:style-name="T514_3"><text:s/>risk<text:s/>appetite<text:s/></text:span><text:span text:style-name="T514_4">to<text:s/>better<text:s/>guide</text:span><text:span text:style-name="T514_5"><text:s/>the<text:s/></text:span><text:span text:style-name="T514_6">teams’</text:span><text:span text:style-name="T514_7"><text:s/>ability<text:s/>to<text:s/>monitor<text:s/>risk</text:span><text:span text:style-name="T514_8"><text:s/>relative<text:s/>to<text:s/>the<text:s/>goals<text:s/>and<text:s/>delivery<text:s/>context<text:s/>of<text:s/>the<text:s/>final<text:s/>year<text:s/>of<text:s/>the<text:s/>programme.</text:span><text:span text:style-name="T514_9"><text:s/></text:span><text:span text:style-name="T514_10">Despite<text:s/>the<text:s/>complex<text:s/>delivery<text:s/>chain,<text:s/>there<text:s/>is<text:s/>evidence<text:s/>that<text:s/>several<text:s/>inputs<text:s/>are<text:s/>yielding<text:s/>the<text:s/>desired<text:s/>outcomes<text:s/>and<text:s/>there<text:s/>is<text:s/>need<text:s/>to<text:s/>focus<text:s/>efforts<text:s/>on<text:s/>consolidation<text:s/>of<text:s/>the<text:s/>results<text:s/>of<text:s/>the<text:s/>different<text:s/>components</text:span><text:span text:style-name="T514_11">.<text:s/></text:span></text:p>
        <text:p text:style-name="P515"/>
        <text:p text:style-name="P516"><text:span text:style-name="T516_1">F:<text:s/>PROGRAMME<text:s/>MANAGEMENT:<text:s/></text:span><text:bookmark-start text:name="_Hlk21353049"/><text:span text:style-name="T516_2">DELIVERY,<text:s/>COMMERCIAL<text:s/>&amp;<text:s/>FINANCIAL<text:s/>PERFORMANCE<text:s/></text:span><text:bookmark-end text:name="_Hlk21353049"/></text:p>
        <text:p text:style-name="P517"/>
        <text:p text:style-name="P518"><text:span text:style-name="T518_1">Summarise<text:s/>the<text:s/>performance<text:s/>of<text:s/>partners<text:s/>and<text:s/>FCDO,<text:s/>notably<text:s/>on<text:s/>commercial<text:s/>and<text:s/>financial<text:s/>issues.<text:s/></text:span></text:p>
        <text:p text:style-name="P519"/>
        <text:p text:style-name="P520"><text:span text:style-name="T520_1">The<text:s/>programme<text:s/>is<text:s/>currently<text:s/>implemented<text:s/>through<text:s/>five<text:s/>partners,<text:s/></text:span><text:span text:style-name="T520_2">NHSC</text:span><text:span text:style-name="T520_3">,<text:s/>Ip</text:span><text:span text:style-name="T520_4">as</text:span><text:span text:style-name="T520_5">,<text:s/></text:span><text:span text:style-name="T520_6">CHAI</text:span><text:span text:style-name="T520_7">,<text:s/>CERI,<text:s/>and<text:s/></text:span><text:span text:style-name="T520_8">WHO</text:span><text:span text:style-name="T520_9"><text:s/>via<text:s/>MoUs</text:span><text:span text:style-name="T520_10"><text:s/>and<text:s/>Grant<text:s/>Agreements</text:span><text:span text:style-name="T520_11">,<text:s/>with<text:s/>the<text:s/>FCDO<text:s/>programme<text:s/>team<text:s/>managing<text:s/>all<text:s/>six<text:s/>components.<text:s/>Due<text:s/>Diligence<text:s/>Assessments<text:s/>were<text:s/>undertaken<text:s/>on<text:s/>all<text:s/></text:span><text:span text:style-name="T520_12">six</text:span><text:span text:style-name="T520_13"><text:s/>partners<text:s/>ahead<text:s/>of<text:s/>signing<text:s/>agreements<text:s/>to<text:s/>ensure<text:s/>that<text:s/>partners<text:s/>have<text:s/>the<text:s/>capacity<text:s/>and<text:s/>capability<text:s/>to<text:s/>manage<text:s/>the<text:s/>FCDO<text:s/>programme</text:span><text:span text:style-name="T520_14">.</text:span><text:span text:style-name="T520_15"><text:s/>As<text:s/>identified<text:s/>in<text:s/>the<text:s/>review<text:s/>of<text:s/>the<text:s/>first<text:s/>year<text:s/>of<text:s/>the<text:s/>programme,<text:s/>this<text:s/>direct<text:s/>management<text:s/>model<text:s/>provides<text:s/>benefits<text:s/>of<text:s/>strengthened<text:s/>engagement<text:s/>between<text:s/>the<text:s/>BHC,<text:s/>NDoH<text:s/>and<text:s/>PDoH,<text:s/>as<text:s/>well<text:s/>as<text:s/>programme<text:s/>implementers,<text:s/>but<text:s/>also<text:s/>brings<text:s/>some<text:s/>challenges<text:s/>associated<text:s/>with<text:s/>an<text:s/>increased<text:s/>management<text:s/>burden<text:s/>on<text:s/>BHC<text:s/>and<text:s/>the<text:s/>potential<text:s/>for<text:s/>reduced<text:s/>technical<text:s/>oversight<text:s/>and<text:s/>quality<text:s/>assurance<text:s/>of<text:s/>deliverables,<text:s/>particularly<text:s/>given<text:s/>the<text:s/>diverse<text:s/>and<text:s/>technical<text:s/>nature<text:s/>of<text:s/>the<text:s/>programme’s<text:s/>deliverables.<text:s/></text:span></text:p>
        <text:p text:style-name="P521"><text:span text:style-name="T521_1">Given<text:s/>that<text:s/>this<text:s/>is<text:s/>the<text:s/>second<text:s/>year<text:s/>of<text:s/>the<text:s/>programme,<text:s/>there<text:s/>is<text:s/>an<text:s/>opportunity<text:s/>for<text:s/>BHC<text:s/>to<text:s/>review<text:s/>emerging<text:s/>themes<text:s/>across<text:s/>the<text:s/>various<text:s/>components<text:s/>and<text:s/>identify<text:s/>the<text:s/>most<text:s/>important<text:s/>outputs<text:s/>when<text:s/>the<text:s/>programme<text:s/>ends.<text:s/></text:span><text:span text:style-name="T521_2">The<text:s/>Concept<text:s/>Note<text:s/>and<text:s/>Terms<text:s/>of<text:s/>Reference<text:s/></text:span><text:span text:style-name="T521_3">for<text:s/></text:span><text:span text:style-name="T521_4">NHI<text:s/></text:span><text:span text:style-name="T521_5">support</text:span><text:span text:style-name="T521_6">,</text:span><text:span text:style-name="T521_7"><text:s/>which</text:span><text:span text:style-name="T521_8"><text:s/>was<text:s/></text:span><text:span text:style-name="T521_9">suspended<text:s/>for<text:s/>a<text:s/>while<text:s/>due<text:s/>lack<text:s/>of</text:span><text:span text:style-name="T521_10"><text:s/></text:span><text:span text:style-name="T521_11">progress,<text:s/></text:span><text:span text:style-name="T521_12">have</text:span><text:span text:style-name="T521_13"><text:s/></text:span><text:span text:style-name="T521_14">since</text:span><text:span text:style-name="T521_15"><text:s/>been</text:span><text:span text:style-name="T521_16"><text:s/>reworked<text:s/>and<text:s/></text:span><text:span text:style-name="T521_17">resubmitted<text:s/>to<text:s/>BHC<text:s/></text:span><text:span text:style-name="T521_18">for<text:s/></text:span><text:span text:style-name="T521_19">slightly<text:s/>different<text:s/></text:span><text:span text:style-name="T521_20">support</text:span><text:span text:style-name="T521_21"><text:s/>in<text:s/>the<text:s/>same<text:s/>thematic<text:s/>area</text:span><text:span text:style-name="T521_22">.<text:s text:c="2"/></text:span><text:span text:style-name="T521_23">This<text:s/></text:span><text:span text:style-name="T521_24">has</text:span><text:span text:style-name="T521_25"><text:s/>been<text:s/></text:span><text:span text:style-name="T521_26">agreed<text:s/>and<text:s/>will<text:s/>start<text:s/>from<text:s/></text:span><text:span text:style-name="T521_27">the</text:span><text:span text:style-name="T521_28"><text:s/>beginning<text:s/>of<text:s/>October<text:s/>2025.<text:s/></text:span></text:p>
        <text:p text:style-name="P522"><text:span text:style-name="T522_1">Narrative<text:s/>and<text:s/>financial<text:s/>reporting<text:s/>has<text:s/>been<text:s/>provided<text:s/>by<text:s/>partners<text:s/>quarterly.<text:s/>Standardised<text:s/>templates<text:s/>were<text:s/>provided<text:s/>to<text:s/>all<text:s/>partners<text:s/>to<text:s/>ensure<text:s/>the<text:s/>required<text:s/>detail<text:s/>is<text:s/>provided<text:s/>and<text:s/>partners<text:s/>have<text:s/>submitted<text:s/>high-quality<text:s/>reports<text:s/>as<text:s/>a<text:s/>result<text:s/>with<text:s/>clear<text:s/>narratives<text:s/>linking<text:s/>the<text:s/>activities<text:s/>conducted<text:s/>by<text:s/>partners<text:s/>to<text:s/>specific<text:s/>outputs<text:s/>and<text:s/>milestones<text:s/>within<text:s/>the<text:s/>log<text:s/></text:span><text:span text:style-name="T522_2">frame.</text:span><text:span text:style-name="T522_3"><text:s/></text:span></text:p>
        <text:p text:style-name="P523"><text:span text:style-name="T523_1">Below<text:s/></text:span><text:span text:style-name="T523_2">is<text:s/></text:span><text:span text:style-name="T523_3">expenditure</text:span><text:span text:style-name="T523_4"><text:s/>against<text:s/>forecast<text:s/>within<text:s/>the<text:s/>period<text:s/>of<text:s/>review</text:span><text:span text:style-name="T523_5">:</text:span></text:p>
        <table:table table:style-name="Table17">
          <table:table-column table:style-name="Column60"/>
          <table:table-column table:style-name="Column61"/>
          <table:table-column table:style-name="Column62"/>
          <table:table-column table:style-name="Column63"/>
          <table:table-column table:style-name="Column64"/>
          <table:table-column table:style-name="Column65"/>
          <table:table-row table:style-name="Row63">
            <table:table-cell table:style-name="Cell177">
              <text:p text:style-name="P524"><text:span text:style-name="T524_1">Component<text:s/>Number</text:span></text:p>
            </table:table-cell>
            <table:table-cell table:style-name="Cell178">
              <text:p text:style-name="P525"><text:span text:style-name="T525_1">Delivery<text:s/>Partner</text:span></text:p>
            </table:table-cell>
            <table:table-cell table:style-name="Cell179">
              <text:p text:style-name="P526"><text:span text:style-name="T526_1">Forecast<text:s/></text:span></text:p>
              <text:p text:style-name="P527"><text:span text:style-name="T527_1">(Aug<text:s/>24<text:s/>–<text:s/>July<text:s/>25)</text:span></text:p>
            </table:table-cell>
            <table:table-cell table:style-name="Cell180">
              <text:p text:style-name="P528"><text:span text:style-name="T528_1">Expenditure<text:s/></text:span><text:span text:style-name="T528_2">(in<text:s/>GBP)</text:span></text:p>
            </table:table-cell>
            <table:table-cell table:style-name="Cell181" table:number-columns-spanned="2">
              <text:p text:style-name="P529"><text:span text:style-name="T529_1">%</text:span><text:span text:style-name="T529_2"><text:s/>Variance</text:span></text:p>
            </table:table-cell>
            <table:covered-table-cell/>
          </table:table-row>
          <table:table-row table:style-name="Row64">
            <table:table-cell table:style-name="Cell182">
              <text:p text:style-name="P530"><text:span text:style-name="T530_1">301489-401</text:span><text:span text:style-name="T530_2"><text:s/>(IP<text:s/>1)</text:span></text:p>
            </table:table-cell>
            <table:table-cell table:style-name="Cell183">
              <text:p text:style-name="P531"><text:span text:style-name="T531_1">NHSC</text:span></text:p>
            </table:table-cell>
            <table:table-cell table:style-name="Cell184">
              <text:p text:style-name="P532"><text:span text:style-name="T532_1">301,559-82</text:span></text:p>
            </table:table-cell>
            <table:table-cell table:style-name="Cell185">
              <text:p text:style-name="P533"><text:span text:style-name="T533_1">255,440-47</text:span></text:p>
            </table:table-cell>
            <table:table-cell table:style-name="Cell186" table:number-columns-spanned="2">
              <text:p text:style-name="P534"><text:span text:style-name="T534_1">16</text:span><text:span text:style-name="T534_2">%</text:span></text:p>
            </table:table-cell>
            <table:covered-table-cell/>
          </table:table-row>
          <table:table-row table:style-name="Row65">
            <table:table-cell table:style-name="Cell187">
              <text:p text:style-name="P535"><text:span text:style-name="T535_1">301489-402</text:span><text:span text:style-name="T535_2"><text:s/>(IP<text:s/>2)</text:span></text:p>
            </table:table-cell>
            <table:table-cell table:style-name="Cell188">
              <text:p text:style-name="P536"><text:span text:style-name="T536_1">IPAS</text:span></text:p>
            </table:table-cell>
            <table:table-cell table:style-name="Cell189">
              <text:p text:style-name="P537"><text:span text:style-name="T537_1">444,114-45</text:span></text:p>
            </table:table-cell>
            <table:table-cell table:style-name="Cell190">
              <text:p text:style-name="P538"><text:span text:style-name="T538_1">494,394-87</text:span></text:p>
            </table:table-cell>
            <table:table-cell table:style-name="Cell191" table:number-columns-spanned="2">
              <text:p text:style-name="P539"><text:span text:style-name="T539_1">+</text:span><text:span text:style-name="T539_2">10%</text:span></text:p>
            </table:table-cell>
            <table:covered-table-cell/>
          </table:table-row>
          <table:table-row table:style-name="Row66">
            <table:table-cell table:style-name="Cell192">
              <text:p text:style-name="P540"><text:span text:style-name="T540_1">301489-403</text:span><text:span text:style-name="T540_2"><text:s/>(IP<text:s/>3)</text:span></text:p>
            </table:table-cell>
            <table:table-cell table:style-name="Cell193">
              <text:p text:style-name="P541"><text:span text:style-name="T541_1">CHAI</text:span></text:p>
            </table:table-cell>
            <table:table-cell table:style-name="Cell194">
              <text:p text:style-name="P542"><text:span text:style-name="T542_1">1,397,368-98</text:span></text:p>
            </table:table-cell>
            <table:table-cell table:style-name="Cell195">
              <text:p text:style-name="P543"><text:span text:style-name="T543_1">1,377,633-69</text:span></text:p>
            </table:table-cell>
            <table:table-cell table:style-name="Cell196" table:number-columns-spanned="2">
              <text:p text:style-name="P544"><text:span text:style-name="T544_1">2</text:span><text:span text:style-name="T544_2">%</text:span></text:p>
            </table:table-cell>
            <table:covered-table-cell/>
          </table:table-row>
          <table:table-row table:style-name="Row67">
            <table:table-cell table:style-name="Cell197">
              <text:p text:style-name="P545"><text:span text:style-name="T545_1">301489-404</text:span><text:span text:style-name="T545_2">(IP<text:s/>4)</text:span></text:p>
            </table:table-cell>
            <table:table-cell table:style-name="Cell198">
              <text:p text:style-name="P546"><text:span text:style-name="T546_1">WHO</text:span></text:p>
            </table:table-cell>
            <table:table-cell table:style-name="Cell199">
              <text:p text:style-name="P547"><text:span text:style-name="T547_1">92,802-65</text:span></text:p>
            </table:table-cell>
            <table:table-cell table:style-name="Cell200">
              <text:p text:style-name="P548"><text:span text:style-name="T548_1">86,786-38</text:span></text:p>
            </table:table-cell>
            <table:table-cell table:style-name="Cell201" table:number-columns-spanned="2">
              <text:p text:style-name="P549"><text:span text:style-name="T549_1">6</text:span><text:span text:style-name="T549_2">%</text:span></text:p>
            </table:table-cell>
            <table:covered-table-cell/>
          </table:table-row>
          <table:table-row table:style-name="Row68">
            <table:table-cell table:style-name="Cell202">
              <text:p text:style-name="P550"><text:span text:style-name="T550_1">301489-405</text:span><text:span text:style-name="T550_2"><text:s/>(</text:span><text:span text:style-name="T550_3">IP5)</text:span></text:p>
            </table:table-cell>
            <table:table-cell table:style-name="Cell203">
              <text:p text:style-name="P551"><text:span text:style-name="T551_1">CERI</text:span></text:p>
            </table:table-cell>
            <table:table-cell table:style-name="Cell204">
              <text:p text:style-name="P552"><text:span text:style-name="T552_1">72,739-25</text:span></text:p>
            </table:table-cell>
            <table:table-cell table:style-name="Cell205">
              <text:p text:style-name="P553"><text:span text:style-name="T553_1">72,739-25</text:span></text:p>
            </table:table-cell>
            <table:table-cell table:style-name="Cell206">
              <text:p text:style-name="P554"><text:span text:style-name="T554_1">0%</text:span></text:p>
            </table:table-cell>
          </table:table-row>
          <table:table-row table:style-name="Row69">
            <table:table-cell table:style-name="Cell207">
              <text:p text:style-name="P555"><text:span text:style-name="T555_1">301489-406</text:span><text:span text:style-name="T555_2"><text:s/>(IP<text:s/>6)</text:span></text:p>
            </table:table-cell>
            <table:table-cell table:style-name="Cell208">
              <text:p text:style-name="P556"><text:span text:style-name="T556_1">RCGP</text:span></text:p>
            </table:table-cell>
            <table:table-cell table:style-name="Cell209">
              <text:p text:style-name="P557"><text:span text:style-name="T557_1">72,739-25</text:span><text:span text:style-name="T557_2">166,</text:span><text:span text:style-name="T557_3">023</text:span></text:p>
            </table:table-cell>
            <table:table-cell table:style-name="Cell210">
              <text:p text:style-name="P558"><text:span text:style-name="T558_1">50,406-44</text:span></text:p>
            </table:table-cell>
            <table:table-cell table:style-name="Cell211" table:number-columns-spanned="2">
              <text:p text:style-name="P559"><text:span text:style-name="T559_1">7</text:span><text:span text:style-name="T559_2">0%</text:span></text:p>
            </table:table-cell>
            <table:covered-table-cell/>
          </table:table-row>
          <table:table-row table:style-name="Row70">
            <table:table-cell table:style-name="Cell212">
              <text:p text:style-name="P560"><text:span text:style-name="T560_1">Total</text:span></text:p>
            </table:table-cell>
            <table:table-cell table:style-name="Cell213">
              <text:p text:style-name="P561"/>
            </table:table-cell>
            <table:table-cell table:style-name="Cell214">
              <text:p text:style-name="P562"><text:span text:style-name="T562_1">2,474,608.17</text:span></text:p>
            </table:table-cell>
            <table:table-cell table:style-name="Cell215">
              <text:p text:style-name="P563"><text:span text:style-name="T563_1">2,337,401-10</text:span></text:p>
            </table:table-cell>
            <table:table-cell table:style-name="Cell216" table:number-columns-spanned="2">
              <text:p text:style-name="P564"><text:span text:style-name="T564_1">6</text:span><text:span text:style-name="T564_2">%</text:span></text:p>
            </table:table-cell>
            <table:covered-table-cell/>
          </table:table-row>
        </table:table>
        <text:p text:style-name="P565"/>
        <text:p text:style-name="P566"/>
        <text:p text:style-name="P567"><text:span text:style-name="T567_1">G:<text:s/>MONITORING,<text:s/>EVIDENCE<text:s/>AND<text:s/>LEARNING<text:s/></text:span></text:p>
        <text:p text:style-name="P568"/>
        <text:p text:style-name="P569"><text:span text:style-name="T569_1">Monitoring<text:s/>and<text:s/>Evaluation</text:span></text:p>
        <text:p text:style-name="P570"><text:span text:style-name="T570_1">The<text:s/>FCDO<text:s/>programme<text:s/>team<text:s/>meets<text:s/>with<text:s/>implementing<text:s/>partners<text:s/>on<text:s/>a<text:s/>regular<text:s/>basis</text:span><text:span text:style-name="T570_2">.</text:span><text:span text:style-name="T570_3"><text:s/>The<text:s/>Programme<text:s/>Board<text:s/>meets<text:s/>quarterly,<text:s/>with<text:s/>all<text:s/>partners,<text:s/>including<text:s/>the<text:s/>National<text:s/>Departments<text:s/>of<text:s/></text:span><text:span text:style-name="T570_4">Health,<text:s/>to<text:s/>discuss<text:s/>various<text:s/>aspects<text:s/>of<text:s/>workplans,<text:s/>delivery,<text:s/>risks<text:s/>and<text:s/>risk<text:s/>mitigation<text:s/>and<text:s/>have<text:s/>also<text:s/>included<text:s/>deep-dives<text:s/>into<text:s/>topics<text:s/>of<text:s/>interest.<text:s/>Periodic<text:s/>field<text:s/>visits<text:s/>are<text:s/>also<text:s/>used<text:s/>to<text:s/>monitor<text:s/>delivery<text:s/>of<text:s/>the<text:s/>programme<text:s/>in<text:s/>communities<text:s/>and<text:s/>health<text:s/>settings.<text:s/>The<text:s/>programme<text:s/>is<text:s/></text:span><text:span text:style-name="T570_5">complex</text:span><text:span text:style-name="T570_6"><text:s/>considering<text:s/>the<text:s/>budget,<text:s/>and<text:s/>monitoring<text:s/>and<text:s/>performance<text:s/>management<text:s/>meetings<text:s/>place<text:s/>a<text:s/>high<text:s/>burden<text:s/>on<text:s/>the<text:s/>FCDO<text:s/>programme<text:s/>team<text:s/>and<text:s/>implementing<text:s/>partners.</text:span></text:p>
        <text:p text:style-name="P571"><text:span text:style-name="T571_1">In<text:s/>the<text:s/>second<text:s/>year<text:s/>of<text:s/>the<text:s/>programme,<text:s/>an<text:s/>MREL<text:s/>consultant<text:s/>revised<text:s/>the<text:s/>programme<text:s/>log<text:s/>frame.<text:s/></text:span><text:span text:style-name="T571_2">although<text:s/>the</text:span><text:span text:style-name="T571_3"><text:s/></text:span><text:span text:style-name="T571_4">BHC</text:span><text:span text:style-name="T571_5"><text:s/>team</text:span><text:span text:style-name="T571_6"><text:s/>were<text:s/>more<text:s/>engaged<text:s/>in<text:s/>this<text:s/>development<text:s/>process<text:s/>than<text:s/>planned.<text:s/>The<text:s/>new<text:s/>log</text:span><text:span text:style-name="T571_7"><text:s/></text:span><text:span text:style-name="T571_8">frame</text:span><text:span text:style-name="T571_9"><text:s/>better</text:span><text:span text:style-name="T571_10"><text:s/>support</text:span><text:span text:style-name="T571_11">s</text:span><text:span text:style-name="T571_12"><text:s/></text:span><text:span text:style-name="T571_13">tracking<text:s/>of<text:s/>deliverables<text:s/>and<text:s/></text:span><text:span text:style-name="T571_14">improves</text:span><text:span text:style-name="T571_15"><text:s/>alignment<text:s/>of<text:s/>reporting<text:s/>with<text:s/>milestone<text:s/>timepoints<text:s/>in<text:s/>the<text:s/>log<text:s/>frame,<text:s/>which<text:s/>has<text:s/>proved<text:s/>helpful<text:s/>for<text:s/>Annual<text:s/>Review<text:s/>requirements.<text:s/>The<text:s/>consultant<text:s/>has<text:s/>helped<text:s/>to<text:s/>consolidate<text:s/>various<text:s/>aspects<text:s/>of<text:s/>MREL<text:s/>within<text:s/>the<text:s/>programme,<text:s/>which<text:s/>itself<text:s/>is<text:s/>relatively<text:s/>complex</text:span><text:span text:style-name="T571_16">.</text:span></text:p>
        <text:p text:style-name="P572"><text:span text:style-name="T572_1">The<text:s/>updated<text:s/>log<text:s/>frame<text:s/>effectively<text:s/>illustrates<text:s/>how<text:s/>different<text:s/>partners<text:s/>collaborate<text:s/>within<text:s/>a<text:s/>single<text:s/>workstream,<text:s/>and<text:s/>the<text:s/>introduction<text:s/>of<text:s/>distinct<text:s/>indicators<text:s/>for<text:s/>each<text:s/>workstream<text:s/>has<text:s/>enhanced<text:s/>the<text:s/></text:span><text:span text:style-name="T572_2">attribution<text:s/>of</text:span><text:span text:style-name="T572_3"><text:s/>activities<text:s/>to<text:s/>corresponding<text:s/>outputs.<text:s/>This<text:s/>is<text:s/>particularly<text:s/>evident<text:s/>in<text:s/>the<text:s/>complementary<text:s/>efforts<text:s/>of<text:s/>IP3<text:s/>and<text:s/>IP1.<text:s/>Nevertheless,<text:s/>the<text:s/>log<text:s/>frame<text:s/>does<text:s/>not<text:s/>fully<text:s/>address<text:s/>certain<text:s/>challenges<text:s/>in<text:s/>coordination<text:s/>between<text:s/>these<text:s/>partners.<text:s/>It<text:s/>is<text:s/>recommended<text:s/>that<text:s/>BHC<text:s/>take<text:s/>advantage<text:s/>of<text:s/>its<text:s/>relationships<text:s/>with<text:s/>both<text:s/>organisations<text:s/>to<text:s/>facilitate<text:s/>improved<text:s/>coordination<text:s/>and<text:s/>alignment<text:s/>of<text:s/>activities<text:s/>during<text:s/>the<text:s/>programme's<text:s/>final<text:s/>year.</text:span></text:p>
        <text:p text:style-name="P573"><text:span text:style-name="T573_1">For<text:s/>the<text:s/>final<text:s/>year,<text:s/>the<text:s/>consultant<text:s/>and<text:s/>BHC<text:s/></text:span><text:span text:style-name="T573_2">should</text:span><text:span text:style-name="T573_3"><text:s/></text:span><text:span text:style-name="T573_4">review</text:span><text:span text:style-name="T573_5"><text:s/>coordination<text:s/>practices<text:s/>to<text:s/>clarify<text:s/>delivery<text:s/>expectations<text:s/>and<text:s/>roles<text:s/>and<text:s/>responsibilities,<text:s/>supporting<text:s/>effective<text:s/>collaboration.</text:span><text:span text:style-name="T573_6"><text:s/></text:span><text:span text:style-name="T573_7">For<text:s/>instance,<text:s/>BHC<text:s/>should<text:s/>establish<text:s/>clear<text:s/>timelines<text:s/>and<text:s/>coordinate<text:s/>MREL<text:s/>activities<text:s/>with<text:s/>the<text:s/>consultant<text:s/>prior<text:s/>to<text:s/>the<text:s/>Programme<text:s/>Completion<text:s/>Review.<text:s/>This<text:s/>approach<text:s/>will<text:s/>provide<text:s/>clarity<text:s/>regarding<text:s/>expectations<text:s/>for<text:s/>the<text:s/>availability<text:s/>of<text:s/>partner<text:s/>evidence<text:s/>relative<text:s/>to<text:s/>the<text:s/>review<text:s/>schedule,<text:s/>as<text:s/>well<text:s/>as<text:s/>clarify<text:s/>which<text:s/>evidence<text:s/>is<text:s/>most<text:s/>pertinent<text:s/>to<text:s/>examine<text:s/>before<text:s/>publication<text:s/>of<text:s/>the<text:s/>final<text:s/>reports.</text:span><text:span text:style-name="T573_8"><text:s/></text:span></text:p>
        <text:p text:style-name="P574"><text:span text:style-name="T574_1">The<text:s/>various<text:s/>components<text:s/>of<text:s/>this<text:s/>programme<text:s/>cover<text:s/>many<text:s/>aspects<text:s/>of<text:s/>what<text:s/>is<text:s/>needed<text:s/>to<text:s/>set<text:s/>a<text:s/>firm<text:s/>foundation<text:s/>for<text:s/>implementation<text:s/>of<text:s/>the<text:s/>NHI<text:s/>in<text:s/>South<text:s/>Africa.<text:s/>Some<text:s/>components<text:s/>have<text:s/>clear<text:s/>alignment<text:s/>and<text:s/>overlap<text:s/>whilst<text:s/>with<text:s/>others<text:s/>there<text:s/>is<text:s/>limited<text:s/>cross-over.<text:s/>In<text:s/>the<text:s/>final<text:s/>year<text:s/>of<text:s/>the<text:s/>programme,<text:s/>the<text:s/>MREL<text:s/>consultant<text:s/>and<text:s/>the<text:s/>FCDO<text:s/>programme<text:s/>team<text:s/></text:span><text:span text:style-name="T574_2">should</text:span><text:span text:style-name="T574_3"><text:s/></text:span><text:span text:style-name="T574_4">consider<text:s/>how<text:s/>to<text:s/>weave<text:s/>learning<text:s/>from<text:s/>each<text:s/>of<text:s/>the<text:s/>components<text:s/>into<text:s/>an<text:s/>overarching<text:s/>narrative<text:s/>that<text:s/>neatly<text:s/>explains<text:s/>how<text:s/>this<text:s/>intervention<text:s/>has<text:s/>helped<text:s/>support<text:s/>South<text:s/>Africa<text:s/>in<text:s/>its<text:s/>journey<text:s/>towards<text:s/>Universal<text:s/>Health<text:s/>Coverage.<text:s/></text:span></text:p>
        <text:p text:style-name="P575"><text:span text:style-name="T575_1">This<text:s/>Annual<text:s/>Review<text:s/>has<text:s/>been<text:s/>conducted<text:s/>by<text:s/>a<text:s/>health<text:s/>adviser<text:s/>and<text:s/>health<text:s/>affiliate<text:s/>from<text:s/>outside<text:s/>of<text:s/>the<text:s/>programme<text:s/>team,<text:s/>and<text:s/>has<text:s/>included<text:s/>document<text:s/>review,<text:s/>discussions<text:s/>with<text:s/>partners<text:s/>and<text:s/>key<text:s/>stakeholders<text:s/>along<text:s/>with<text:s/>site<text:s/>visits<text:s/>to<text:s/></text:span><text:span text:style-name="T575_2">several</text:span><text:span text:style-name="T575_3"><text:s/>hospitals<text:s/>and<text:s/>a<text:s/>community<text:s/>health<text:s/>care<text:s/>centre<text:s/>in<text:s/>KZN.<text:s/>Site<text:s/>visits<text:s/>helped<text:s/>to<text:s/>illuminate<text:s/>the<text:s/>context<text:s/>within<text:s/>which<text:s/>the<text:s/>programme<text:s/>is<text:s/>operating.<text:s/>A<text:s/>common<text:s/>theme<text:s/>learned<text:s/>during<text:s/>site<text:s/>visits<text:s/>was<text:s/>the<text:s/>appreciation<text:s/>of<text:s/>implementing<text:s/>partners<text:s/>of<text:s/>FCDO<text:s/>support,<text:s/>in<text:s/>a<text:s/>year<text:s/>where<text:s/>significant<text:s/>support<text:s/>has<text:s/>been<text:s/>withdrawn<text:s/>from<text:s/>other<text:s/>donors.<text:s/>Implementing<text:s/>partners<text:s/>reiterated<text:s/>the<text:s/>value<text:s/>of<text:s/>this<text:s/>programme,<text:s/>despite<text:s/>its<text:s/>relatively<text:s/>small<text:s/>budget<text:s/>when<text:s/>compared<text:s/>with<text:s/>larger<text:s/></text:span><text:span text:style-name="T575_4">programmes</text:span><text:span text:style-name="T575_5"><text:s/>and</text:span><text:span text:style-name="T575_6"><text:s/>compounded<text:s/>the<text:s/>value<text:s/>of<text:s/>targeted<text:s/>investments<text:s/>that<text:s/>are<text:s/>well<text:s/>aligned<text:s/>with<text:s/>the<text:s/>priorities<text:s/>of<text:s/>those<text:s/>driving<text:s/>change<text:s/>within<text:s/></text:span><text:span text:style-name="T575_7">this</text:span><text:span text:style-name="T575_8"><text:s/>particular<text:s/>country<text:s/>context.</text:span></text:p>
        <text:p text:style-name="P576"/>
        <table:table table:style-name="Table18">
          <table:table-column table:style-name="Column66"/>
          <table:table-column table:style-name="Column67"/>
          <table:table-column table:style-name="Column68"/>
          <table:table-column table:style-name="Column69"/>
          <table:table-row table:style-name="Row71">
            <table:table-cell table:style-name="Cell217">
              <text:p text:style-name="P577"><text:span text:style-name="T577_1">Date<text:s/>of<text:s/>last<text:s/>narrative<text:s/>financial<text:s/>report</text:span></text:p>
            </table:table-cell>
            <table:table-cell table:style-name="Cell218">
              <text:p text:style-name="P578"><text:span text:style-name="T578_1">Quarterly<text:s/>Reports<text:s/>30<text:s/>July<text:s/>2025</text:span></text:p>
              <text:p text:style-name="P579"><text:span text:style-name="T579_1">Annual<text:s/>Reports<text:s/>29<text:s/>August<text:s/>2025<text:s/></text:span></text:p>
            </table:table-cell>
            <table:table-cell table:style-name="Cell219">
              <text:p text:style-name="P580"><text:span text:style-name="T580_1">Date<text:s/>of<text:s/>last<text:s/>audited<text:s/>annual<text:s/>statement</text:span></text:p>
            </table:table-cell>
            <table:table-cell table:style-name="Cell220">
              <text:p text:style-name="P581"><text:span text:style-name="T581_1">IP1</text:span><text:span text:style-name="T581_2"><text:s/>04<text:s/>Oct<text:s/>2024</text:span></text:p>
              <text:p text:style-name="P582"><text:span text:style-name="T582_1">IP</text:span><text:span text:style-name="T582_2">2</text:span><text:span text:style-name="T582_3"><text:s/></text:span><text:span text:style-name="T582_4">10<text:s/>Dec<text:s/>2024</text:span></text:p>
              <text:p text:style-name="P583"><text:span text:style-name="T583_1">IP3</text:span><text:span text:style-name="T583_2"><text:s/></text:span><text:span text:style-name="T583_3">June<text:s/>2024</text:span></text:p>
              <text:p text:style-name="P584"><text:span text:style-name="T584_1">IP4</text:span><text:span text:style-name="T584_2"><text:s/>June<text:s/>2025</text:span></text:p>
            </table:table-cell>
          </table:table-row>
        </table:table>
        <text:p text:style-name="P585"/>
        <text:p text:style-name="P586"/>
        <text:p text:style-name="P587"/>
        <text:p text:style-name="P588"/>
        <text:p text:style-name="P589"/>
        <text:p text:style-name="P590"/>
        <text:p text:style-name="P591"><text:span text:style-name="T591_1">Annex</text:span><text:span text:style-name="T591_2"><text:s/>1<text:s/>-<text:s/>Glossary</text:span></text:p>
        <text:p text:style-name="P592"/>
        <table:table table:style-name="Table19">
          <table:table-column table:style-name="Column70"/>
          <table:table-column table:style-name="Column71"/>
          <table:table-row table:style-name="Row72">
            <table:table-cell table:style-name="Cell221">
              <text:p text:style-name="P593"><text:span text:style-name="T593_1">AGYW</text:span></text:p>
            </table:table-cell>
            <table:table-cell table:style-name="Cell222">
              <text:p text:style-name="P594"><text:span text:style-name="T594_1">Adolescent<text:s/>Girls<text:s/>and<text:s/>Young<text:s/>Women</text:span></text:p>
            </table:table-cell>
          </table:table-row>
          <table:table-row table:style-name="Row73">
            <table:table-cell table:style-name="Cell223">
              <text:p text:style-name="P595"><text:span text:style-name="T595_1">CBO</text:span></text:p>
            </table:table-cell>
            <table:table-cell table:style-name="Cell224">
              <text:p text:style-name="P596"><text:span text:style-name="T596_1">Community<text:s/>Based<text:s/>Organisation</text:span></text:p>
            </table:table-cell>
          </table:table-row>
          <table:table-row table:style-name="Row74">
            <table:table-cell table:style-name="Cell225">
              <text:p text:style-name="P597"><text:span text:style-name="T597_1">CERI</text:span></text:p>
            </table:table-cell>
            <table:table-cell table:style-name="Cell226">
              <text:p text:style-name="P598"><text:span text:style-name="T598_1">Centre<text:s/>for<text:s/>Epidemic<text:s/>Response<text:s/>and<text:s/>Innovation</text:span></text:p>
            </table:table-cell>
          </table:table-row>
          <table:table-row table:style-name="Row75">
            <table:table-cell table:style-name="Cell227">
              <text:p text:style-name="P599"><text:span text:style-name="T599_1">CHAI</text:span></text:p>
            </table:table-cell>
            <table:table-cell table:style-name="Cell228">
              <text:p text:style-name="P600"><text:span text:style-name="T600_1">Clinton<text:s/>Health<text:s/>Access<text:s/>Initiative</text:span></text:p>
            </table:table-cell>
          </table:table-row>
          <table:table-row table:style-name="Row76">
            <table:table-cell table:style-name="Cell229">
              <text:p text:style-name="P601"><text:span text:style-name="T601_1">CHC</text:span></text:p>
            </table:table-cell>
            <table:table-cell table:style-name="Cell230">
              <text:p text:style-name="P602"><text:span text:style-name="T602_1">Community<text:s/>Health<text:s/>Care</text:span></text:p>
            </table:table-cell>
          </table:table-row>
          <table:table-row table:style-name="Row77">
            <table:table-cell table:style-name="Cell231">
              <text:p text:style-name="P603"><text:span text:style-name="T603_1">CTOP</text:span></text:p>
            </table:table-cell>
            <table:table-cell table:style-name="Cell232">
              <text:p text:style-name="P604"><text:span text:style-name="T604_1">Clinical<text:s/>termination<text:s/>of<text:s/>pregnancy<text:s/></text:span></text:p>
            </table:table-cell>
          </table:table-row>
          <table:table-row table:style-name="Row78">
            <table:table-cell table:style-name="Cell233">
              <text:p text:style-name="P605"><text:bookmark-start text:name="_Int_gy3EPU4w"/><text:span text:style-name="T605_1">DoH</text:span><text:bookmark-end text:name="_Int_gy3EPU4w"/></text:p>
            </table:table-cell>
            <table:table-cell table:style-name="Cell234">
              <text:p text:style-name="P606"><text:span text:style-name="T606_1">Department<text:s/>of<text:s/>Health</text:span></text:p>
            </table:table-cell>
          </table:table-row>
          <table:table-row table:style-name="Row79">
            <table:table-cell table:style-name="Cell235">
              <text:p text:style-name="P607"><text:span text:style-name="T607_1">EC</text:span></text:p>
            </table:table-cell>
            <table:table-cell table:style-name="Cell236">
              <text:p text:style-name="P608"><text:span text:style-name="T608_1">Eastern<text:s/>Cape</text:span></text:p>
            </table:table-cell>
          </table:table-row>
          <table:table-row table:style-name="Row80">
            <table:table-cell table:style-name="Cell237">
              <text:p text:style-name="P609"><text:span text:style-name="T609_1">GP</text:span></text:p>
            </table:table-cell>
            <table:table-cell table:style-name="Cell238">
              <text:p text:style-name="P610"><text:span text:style-name="T610_1">Gauteng<text:s/>Province</text:span></text:p>
            </table:table-cell>
          </table:table-row>
          <table:table-row table:style-name="Row81">
            <table:table-cell table:style-name="Cell239">
              <text:p text:style-name="P611"><text:span text:style-name="T611_1">HFPM</text:span></text:p>
            </table:table-cell>
            <table:table-cell table:style-name="Cell240">
              <text:p text:style-name="P612"><text:span text:style-name="T612_1">Health<text:s/>Financing<text:s/>Progress<text:s/>Matrix</text:span></text:p>
            </table:table-cell>
          </table:table-row>
          <table:table-row table:style-name="Row82">
            <table:table-cell table:style-name="Cell241">
              <text:p text:style-name="P613"><text:span text:style-name="T613_1">HSSP</text:span></text:p>
            </table:table-cell>
            <table:table-cell table:style-name="Cell242">
              <text:p text:style-name="P614"><text:span text:style-name="T614_1">Health<text:s/>Systems<text:s/>Strengthening<text:s/>Partnership</text:span></text:p>
            </table:table-cell>
          </table:table-row>
          <table:table-row table:style-name="Row83">
            <table:table-cell table:style-name="Cell243">
              <text:p text:style-name="P615"><text:span text:style-name="T615_1">HTA</text:span></text:p>
            </table:table-cell>
            <table:table-cell table:style-name="Cell244">
              <text:p text:style-name="P616"><text:span text:style-name="T616_1">Health<text:s/>Technology<text:s/>Assessment</text:span></text:p>
            </table:table-cell>
          </table:table-row>
          <table:table-row table:style-name="Row84">
            <table:table-cell table:style-name="Cell245">
              <text:p text:style-name="P617"><text:span text:style-name="T617_1">KZN</text:span></text:p>
            </table:table-cell>
            <table:table-cell table:style-name="Cell246">
              <text:p text:style-name="P618"><text:span text:style-name="T618_1">KwaZulu<text:s/>Natal</text:span></text:p>
            </table:table-cell>
          </table:table-row>
          <table:table-row table:style-name="Row85">
            <table:table-cell table:style-name="Cell247">
              <text:p text:style-name="P619"><text:span text:style-name="T619_1">LGBTQIA+</text:span></text:p>
            </table:table-cell>
            <table:table-cell table:style-name="Cell248">
              <text:p text:style-name="P620"><text:span text:style-name="T620_1">Lesbian,<text:s/>Gay,<text:s/>Bisexual,<text:s/>Transgender,<text:s/>Queer,<text:s/>Intersex,<text:s/>Asexual<text:s/>+</text:span></text:p>
            </table:table-cell>
          </table:table-row>
          <table:table-row table:style-name="Row86">
            <table:table-cell table:style-name="Cell249">
              <text:p text:style-name="P621"><text:span text:style-name="T621_1">Lovelife</text:span></text:p>
            </table:table-cell>
            <table:table-cell table:style-name="Cell250">
              <text:p text:style-name="P622"><text:span text:style-name="T622_1">New<text:s/>Lovelife<text:s/>Trust</text:span></text:p>
            </table:table-cell>
          </table:table-row>
          <table:table-row table:style-name="Row87">
            <table:table-cell table:style-name="Cell251">
              <text:p text:style-name="P623"><text:span text:style-name="T623_1">LP</text:span></text:p>
            </table:table-cell>
            <table:table-cell table:style-name="Cell252">
              <text:p text:style-name="P624"><text:span text:style-name="T624_1">Limpopo<text:s/>Province</text:span></text:p>
            </table:table-cell>
          </table:table-row>
          <table:table-row table:style-name="Row88">
            <table:table-cell table:style-name="Cell253">
              <text:p text:style-name="P625"><text:span text:style-name="T625_1">NC</text:span></text:p>
            </table:table-cell>
            <table:table-cell table:style-name="Cell254">
              <text:p text:style-name="P626"><text:span text:style-name="T626_1">Northern<text:s/>Cape</text:span></text:p>
            </table:table-cell>
          </table:table-row>
          <table:table-row table:style-name="Row89">
            <table:table-cell table:style-name="Cell255">
              <text:p text:style-name="P627"><text:span text:style-name="T627_1">NDoH</text:span></text:p>
            </table:table-cell>
            <table:table-cell table:style-name="Cell256">
              <text:p text:style-name="P628"><text:span text:style-name="T628_1">National<text:s/>Department<text:s/>of<text:s/>Health</text:span></text:p>
            </table:table-cell>
          </table:table-row>
          <table:table-row table:style-name="Row90">
            <table:table-cell table:style-name="Cell257">
              <text:p text:style-name="P629"><text:span text:style-name="T629_1">NHC</text:span></text:p>
            </table:table-cell>
            <table:table-cell table:style-name="Cell258">
              <text:p text:style-name="P630"><text:span text:style-name="T630_1">National<text:s/>Health<text:s/>Council</text:span></text:p>
            </table:table-cell>
          </table:table-row>
          <table:table-row table:style-name="Row91">
            <table:table-cell table:style-name="Cell259">
              <text:p text:style-name="P631"><text:span text:style-name="T631_1">NHCC</text:span></text:p>
            </table:table-cell>
            <table:table-cell table:style-name="Cell260">
              <text:p text:style-name="P632"><text:span text:style-name="T632_1">National<text:s/>Hospital<text:s/>Coordinating<text:s/>Council</text:span></text:p>
            </table:table-cell>
          </table:table-row>
          <table:table-row table:style-name="Row92">
            <table:table-cell table:style-name="Cell261">
              <text:p text:style-name="P633"><text:span text:style-name="T633_1">NHI</text:span></text:p>
            </table:table-cell>
            <table:table-cell table:style-name="Cell262">
              <text:p text:style-name="P634"><text:span text:style-name="T634_1">National<text:s/>Health<text:s/>Insurance<text:s/>Scheme</text:span></text:p>
            </table:table-cell>
          </table:table-row>
          <table:table-row table:style-name="Row93">
            <table:table-cell table:style-name="Cell263">
              <text:p text:style-name="P635"><text:span text:style-name="T635_1">NHSC</text:span></text:p>
            </table:table-cell>
            <table:table-cell table:style-name="Cell264">
              <text:p text:style-name="P636"><text:span text:style-name="T636_1">NHS<text:s/>Consortium<text:s/>for<text:s/>Global<text:s/>Health</text:span></text:p>
            </table:table-cell>
          </table:table-row>
          <table:table-row table:style-name="Row94">
            <table:table-cell table:style-name="Cell265">
              <text:p text:style-name="P637"><text:span text:style-name="T637_1">NW</text:span></text:p>
            </table:table-cell>
            <table:table-cell table:style-name="Cell266">
              <text:p text:style-name="P638"><text:span text:style-name="T638_1">North<text:s/>West<text:s/>Province</text:span></text:p>
            </table:table-cell>
          </table:table-row>
          <table:table-row table:style-name="Row95">
            <table:table-cell table:style-name="Cell267">
              <text:p text:style-name="P639"><text:span text:style-name="T639_1">PDoH</text:span></text:p>
            </table:table-cell>
            <table:table-cell table:style-name="Cell268">
              <text:p text:style-name="P640"><text:span text:style-name="T640_1">Provincial<text:s/>Department<text:s/>of<text:s/>Health</text:span></text:p>
            </table:table-cell>
          </table:table-row>
          <table:table-row table:style-name="Row96">
            <table:table-cell table:style-name="Cell269">
              <text:p text:style-name="P641"><text:span text:style-name="T641_1">PEP</text:span></text:p>
            </table:table-cell>
            <table:table-cell table:style-name="Cell270">
              <text:p text:style-name="P642"><text:span text:style-name="T642_1">Post-exposure<text:s/>prophylaxis</text:span></text:p>
            </table:table-cell>
          </table:table-row>
          <table:table-row table:style-name="Row97">
            <table:table-cell table:style-name="Cell271">
              <text:p text:style-name="P643"><text:span text:style-name="T643_1">PHASA</text:span></text:p>
            </table:table-cell>
            <table:table-cell table:style-name="Cell272">
              <text:p text:style-name="P644"><text:span text:style-name="T644_1">Public<text:s/>Health<text:s/>Association<text:s/>of<text:s/>South<text:s/>Africa</text:span></text:p>
            </table:table-cell>
          </table:table-row>
          <table:table-row table:style-name="Row98">
            <table:table-cell table:style-name="Cell273">
              <text:p text:style-name="P645"><text:span text:style-name="T645_1">PHC</text:span></text:p>
            </table:table-cell>
            <table:table-cell table:style-name="Cell274">
              <text:p text:style-name="P646"><text:span text:style-name="T646_1">Primary<text:s/>Health<text:s/>Care</text:span></text:p>
            </table:table-cell>
          </table:table-row>
          <table:table-row table:style-name="Row99">
            <table:table-cell table:style-name="Cell275">
              <text:p text:style-name="P647"><text:span text:style-name="T647_1">PWDs</text:span></text:p>
            </table:table-cell>
            <table:table-cell table:style-name="Cell276">
              <text:p text:style-name="P648"><text:span text:style-name="T648_1">People<text:s/>with<text:s/>disabilities</text:span></text:p>
            </table:table-cell>
          </table:table-row>
          <table:table-row table:style-name="Row100">
            <table:table-cell table:style-name="Cell277">
              <text:p text:style-name="P649"><text:span text:style-name="T649_1">RCGP</text:span></text:p>
            </table:table-cell>
            <table:table-cell table:style-name="Cell278">
              <text:p text:style-name="P650"><text:span text:style-name="T650_1">Royal<text:s/>College<text:s/>of<text:s/>GPs</text:span></text:p>
            </table:table-cell>
          </table:table-row>
          <table:table-row table:style-name="Row101">
            <table:table-cell table:style-name="Cell279">
              <text:p text:style-name="P651"><text:span text:style-name="T651_1">SGBV</text:span></text:p>
            </table:table-cell>
            <table:table-cell table:style-name="Cell280">
              <text:p text:style-name="P652"><text:span text:style-name="T652_1">Sexual<text:s/>and<text:s/>gender-based<text:s/>violence</text:span></text:p>
            </table:table-cell>
          </table:table-row>
          <table:table-row table:style-name="Row102">
            <table:table-cell table:style-name="Cell281">
              <text:p text:style-name="P653"><text:span text:style-name="T653_1">SRHR</text:span></text:p>
            </table:table-cell>
            <table:table-cell table:style-name="Cell282">
              <text:p text:style-name="P654"><text:span text:style-name="T654_1">Sexual<text:s/>and<text:s/>Reproductive<text:s/>Health<text:s/>and<text:s/>Rights</text:span></text:p>
            </table:table-cell>
          </table:table-row>
          <table:table-row table:style-name="Row103">
            <table:table-cell table:style-name="Cell283">
              <text:p text:style-name="P655"><text:span text:style-name="T655_1">TA</text:span></text:p>
            </table:table-cell>
            <table:table-cell table:style-name="Cell284">
              <text:p text:style-name="P656"><text:span text:style-name="T656_1">Technical<text:s/>Assistance</text:span></text:p>
            </table:table-cell>
          </table:table-row>
          <table:table-row table:style-name="Row104">
            <table:table-cell table:style-name="Cell285">
              <text:p text:style-name="P657"><text:span text:style-name="T657_1">TNA</text:span></text:p>
            </table:table-cell>
            <table:table-cell table:style-name="Cell286">
              <text:p text:style-name="P658"><text:span text:style-name="T658_1">Training<text:s/>Needs<text:s/>Analysis</text:span></text:p>
            </table:table-cell>
          </table:table-row>
          <table:table-row table:style-name="Row105">
            <table:table-cell table:style-name="Cell287">
              <text:p text:style-name="P659"><text:span text:style-name="T659_1">TTT</text:span></text:p>
            </table:table-cell>
            <table:table-cell table:style-name="Cell288">
              <text:p text:style-name="P660"><text:span text:style-name="T660_1">Train<text:s/>the<text:s/>Trainers</text:span></text:p>
            </table:table-cell>
          </table:table-row>
          <table:table-row table:style-name="Row106">
            <table:table-cell table:style-name="Cell289">
              <text:p text:style-name="P661"><text:span text:style-name="T661_1">TWG</text:span></text:p>
            </table:table-cell>
            <table:table-cell table:style-name="Cell290">
              <text:p text:style-name="P662"><text:span text:style-name="T662_1">Technical<text:s/>Working<text:s/>Group</text:span></text:p>
            </table:table-cell>
          </table:table-row>
          <table:table-row table:style-name="Row107">
            <table:table-cell table:style-name="Cell291">
              <text:p text:style-name="P663"><text:span text:style-name="T663_1">UHC</text:span></text:p>
            </table:table-cell>
            <table:table-cell table:style-name="Cell292">
              <text:p text:style-name="P664"><text:span text:style-name="T664_1">Universal<text:s/>Health<text:s/>Coverage</text:span></text:p>
            </table:table-cell>
          </table:table-row>
          <table:table-row table:style-name="Row108">
            <table:table-cell table:style-name="Cell293">
              <text:p text:style-name="P665"><text:span text:style-name="T665_1">USAID</text:span></text:p>
            </table:table-cell>
            <table:table-cell table:style-name="Cell294">
              <text:p text:style-name="P666"><text:span text:style-name="T666_1">United<text:s/>States<text:s/>Agency<text:s/>for<text:s/>International<text:s/>Development</text:span></text:p>
            </table:table-cell>
          </table:table-row>
          <table:table-row table:style-name="Row109">
            <table:table-cell table:style-name="Cell295">
              <text:p text:style-name="P667"><text:span text:style-name="T667_1">VCAT</text:span></text:p>
            </table:table-cell>
            <table:table-cell table:style-name="Cell296">
              <text:p text:style-name="P668"><text:span text:style-name="T668_1">Values<text:s/>Clarification<text:s/>for<text:s/>Action<text:s/>and<text:s/>Transformation</text:span></text:p>
            </table:table-cell>
          </table:table-row>
          <table:table-row table:style-name="Row110">
            <table:table-cell table:style-name="Cell297">
              <text:p text:style-name="P669"><text:span text:style-name="T669_1">WHO</text:span></text:p>
            </table:table-cell>
            <table:table-cell table:style-name="Cell298">
              <text:p text:style-name="P670"><text:span text:style-name="T670_1">World<text:s/>Health<text:s/>Organisation</text:span></text:p>
            </table:table-cell>
          </table:table-row>
          <table:table-row table:style-name="Row111">
            <table:table-cell table:style-name="Cell299">
              <text:p text:style-name="P671"><text:span text:style-name="T671_1">NHLS</text:span></text:p>
            </table:table-cell>
            <table:table-cell table:style-name="Cell300">
              <text:p text:style-name="P672"><text:span text:style-name="T672_1">National<text:s/>Health<text:s/>Laboratory<text:s/>Service</text:span></text:p>
            </table:table-cell>
          </table:table-row>
          <table:table-row table:style-name="Row112">
            <table:table-cell table:style-name="Cell301">
              <text:p text:style-name="P673"><text:span text:style-name="T673_1">NICE</text:span></text:p>
            </table:table-cell>
            <table:table-cell table:style-name="Cell302">
              <text:p text:style-name="P674"><text:span text:style-name="T674_1">National<text:s/>Institute<text:s/>for<text:s/>Health<text:s/>and<text:s/>Care<text:s/>Excellence</text:span></text:p>
            </table:table-cell>
          </table:table-row>
          <table:table-row table:style-name="Row113">
            <table:table-cell table:style-name="Cell303">
              <text:p text:style-name="P675"><text:span text:style-name="T675_1">EDP</text:span></text:p>
            </table:table-cell>
            <table:table-cell table:style-name="Cell304">
              <text:p text:style-name="P676"><text:span text:style-name="T676_1">Essential<text:s/>Drugs<text:s/>Programme</text:span></text:p>
            </table:table-cell>
          </table:table-row>
          <table:table-row table:style-name="Row114">
            <table:table-cell table:style-name="Cell305">
              <text:p text:style-name="P677"><text:span text:style-name="T677_1">STG</text:span></text:p>
            </table:table-cell>
            <table:table-cell table:style-name="Cell306">
              <text:p text:style-name="P678"><text:span text:style-name="T678_1">Standard<text:s/>Treatment<text:s/>Guidelines</text:span></text:p>
            </table:table-cell>
          </table:table-row>
          <table:table-row table:style-name="Row115">
            <table:table-cell table:style-name="Cell307">
              <text:p text:style-name="P679"><text:span text:style-name="T679_1">EML</text:span></text:p>
            </table:table-cell>
            <table:table-cell table:style-name="Cell308">
              <text:p text:style-name="P680"><text:span text:style-name="T680_1">Essential<text:s/>Medicines<text:s/>List</text:span></text:p>
            </table:table-cell>
          </table:table-row>
          <table:table-row table:style-name="Row116">
            <table:table-cell table:style-name="Cell309">
              <text:p text:style-name="P681"><text:span text:style-name="T681_1">NEMLC</text:span></text:p>
            </table:table-cell>
            <table:table-cell table:style-name="Cell310">
              <text:p text:style-name="P682"><text:span text:style-name="T682_1">National<text:s/>Essential<text:s/>Medicines<text:s/>List<text:s/>Committee</text:span></text:p>
            </table:table-cell>
          </table:table-row>
          <table:table-row table:style-name="Row117">
            <table:table-cell table:style-name="Cell311">
              <text:p text:style-name="P683"><text:span text:style-name="T683_1">NHSR</text:span></text:p>
            </table:table-cell>
            <table:table-cell table:style-name="Cell312">
              <text:p text:style-name="P684"><text:span text:style-name="T684_1">NHS<text:s/>Resolution</text:span></text:p>
            </table:table-cell>
          </table:table-row>
          <table:table-row table:style-name="Row118">
            <table:table-cell table:style-name="Cell313">
              <text:p text:style-name="P685"><text:span text:style-name="T685_1">HSSIB</text:span></text:p>
            </table:table-cell>
            <table:table-cell table:style-name="Cell314">
              <text:p text:style-name="P686"><text:span text:style-name="T686_1">Health<text:s/>Services<text:s/>Safety<text:s/>Investigations<text:s/>Body<text:s/>(HSSIB)</text:span></text:p>
            </table:table-cell>
          </table:table-row>
          <table:table-row table:style-name="Row119">
            <table:table-cell table:style-name="Cell315">
              <text:p text:style-name="P687"><text:span text:style-name="T687_1">NHSE</text:span></text:p>
            </table:table-cell>
            <table:table-cell table:style-name="Cell316">
              <text:p text:style-name="P688"><text:span text:style-name="T688_1">NHS<text:s/>England</text:span></text:p>
            </table:table-cell>
          </table:table-row>
          <table:table-row table:style-name="Row120">
            <table:table-cell table:style-name="Cell317">
              <text:p text:style-name="P689"><text:span text:style-name="T689_1">BHC</text:span></text:p>
            </table:table-cell>
            <table:table-cell table:style-name="Cell318">
              <text:p text:style-name="P690"><text:span text:style-name="T690_1">British<text:s/>High<text:s/>Commission<text:s/></text:span></text:p>
            </table:table-cell>
          </table:table-row>
          <table:table-row table:style-name="Row121">
            <table:table-cell table:style-name="Cell319">
              <text:p text:style-name="P691"><text:span text:style-name="T691_1">PSIRF</text:span></text:p>
            </table:table-cell>
            <table:table-cell table:style-name="Cell320">
              <text:p text:style-name="P692"><text:span text:style-name="T692_1">Patient<text:s/>Safety<text:s/>Incident<text:s/>Report<text:s/>Framework</text:span></text:p>
            </table:table-cell>
          </table:table-row>
          <table:table-row table:style-name="Row122">
            <table:table-cell table:style-name="Cell321">
              <text:p text:style-name="P693"><text:span text:style-name="T693_1">ALB</text:span></text:p>
            </table:table-cell>
            <table:table-cell table:style-name="Cell322">
              <text:p text:style-name="P694"><text:span text:style-name="T694_1">Arms-Length<text:s/>Bodies</text:span></text:p>
            </table:table-cell>
          </table:table-row>
          <table:table-row table:style-name="Row123">
            <table:table-cell table:style-name="Cell323">
              <text:p text:style-name="P695"><text:span text:style-name="T695_1">PPR</text:span></text:p>
            </table:table-cell>
            <table:table-cell table:style-name="Cell324">
              <text:p text:style-name="P696"><text:span text:style-name="T696_1">Pandemic<text:s/>Preparedness<text:s/>and<text:s/>Response</text:span></text:p>
            </table:table-cell>
          </table:table-row>
          <table:table-row table:style-name="Row124">
            <table:table-cell table:style-name="Cell325">
              <text:p text:style-name="P697"><text:span text:style-name="T697_1">RSV</text:span></text:p>
            </table:table-cell>
            <table:table-cell table:style-name="Cell326">
              <text:p text:style-name="P698"><text:span text:style-name="T698_1">Respiratory<text:s/>Syncytial<text:s/>Virus</text:span></text:p>
            </table:table-cell>
          </table:table-row>
          <table:table-row table:style-name="Row125">
            <table:table-cell table:style-name="Cell327">
              <text:p text:style-name="P699"><text:span text:style-name="T699_1">NGS-SA</text:span></text:p>
            </table:table-cell>
            <table:table-cell table:style-name="Cell328">
              <text:p text:style-name="P700"><text:span text:style-name="T700_1">The<text:s/>Network<text:s/>for<text:s/>Genomics<text:s/>Surveillance<text:s/>in<text:s/>South<text:s/>Africa</text:span></text:p>
            </table:table-cell>
          </table:table-row>
          <table:table-row table:style-name="Row126">
            <table:table-cell table:style-name="Cell329">
              <text:p text:style-name="P701"><text:span text:style-name="T701_1">NICD</text:span></text:p>
            </table:table-cell>
            <table:table-cell table:style-name="Cell330">
              <text:p text:style-name="P702"><text:span text:style-name="T702_1">The<text:s/>National<text:s/>Institute<text:s/>for<text:s/>Communicable<text:s/>Diseases</text:span></text:p>
            </table:table-cell>
          </table:table-row>
          <table:table-row table:style-name="Row127">
            <table:table-cell table:style-name="Cell331">
              <text:p text:style-name="P703"><text:span text:style-name="T703_1">MREL</text:span></text:p>
            </table:table-cell>
            <table:table-cell table:style-name="Cell332">
              <text:p text:style-name="P704"><text:span text:style-name="T704_1">Monitoring,<text:s/>Research,<text:s/>Evaluation<text:s/>and<text:s/>Learning</text:span></text:p>
            </table:table-cell>
          </table:table-row>
        </table:table>
        <text:p text:style-name="P705"/>
        <text:p text:style-name="P706"/>
        <text:p text:style-name="P707"><text:span text:style-name="T707_1">Annex</text:span><text:span text:style-name="T707_2"><text:s/>2<text:s/>–<text:s/>Programme<text:s/>Theory<text:s/>of<text:s/>Change</text:span></text:p>
        <text:p text:style-name="P708"/>
        <text:p text:style-name="P709"><draw:frame svg:x="0cm" svg:y="0cm" svg:width="15.921cm" svg:height="8.943cm" draw:style-name="FR1" text:anchor-type="as-char" draw:z-index="0"><draw:image xlink:href="Pictures/image1.emf" xlink:type="simple" xlink:show="embed" xlink:actuate="onLoad"/></draw:frame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ourier New" svg:font-family="Courier New" style:font-pitch="fixed" style:font-family-generic="moder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ptos" svg:font-family="Aptos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Yu Mincho" svg:font-family="Yu Mincho" style:font-pitch="variable" style:font-family-generic="roman"/>
    <style:font-face style:name="Arial_MSFontService" svg:font-family="Arial_MSFontService" style:font-family-generic="roman"/>
    <style:font-face style:name="Gill Sans MT" svg:font-family="Gill Sans MT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line-height="110%" fo:margin-top="0.282cm" fo:margin-bottom="0.141cm" fo:keep-with-next="always" fo:keep-together="always"/>
      <style:text-properties fo:color="#2f5496" fo:font-size="14pt" style:font-name-asian="游ゴシック Light" style:font-size-asian="14pt" style:font-name-complex="Times New Roman" style:font-size-complex="14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No_20_Spacing" style:display-name="No Spacing" style:family="paragraph">
      <style:paragraph-properties fo:line-height="100%" fo:margin-bottom="0cm"/>
      <style:text-properties fo:font-size="11pt" style:font-size-asian="11pt" style:font-size-complex="11pt"/>
    </style:style>
    <style:style style:name="Heading_20_3_20_Char" style:display-name="Heading 3 Char" style:family="text" style:parent-style-name="Default_20_Paragraph_20_Font">
      <style:text-properties fo:color="#2f5496" style:font-name="Arial" fo:font-size="14pt" style:font-name-asian="游ゴシック Light" style:font-size-asian="14pt" style:font-name-complex="Times New Roman" style:font-size-complex="14pt"/>
    </style:style>
    <style:style style:name="List1Level0" style:family="text">
      <style:text-properties style:font-name="Aptos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-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Aptos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Aptos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-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Symbol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="Symbol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style:style style:name="List15Level1" style:family="text">
      <style:text-properties style:font-name="Symbol"/>
    </style:style>
    <style:style style:name="List15Level2" style:family="text">
      <style:text-properties style:font-name="Wingdings"/>
    </style:style>
    <style:style style:name="List15Level3" style:family="text">
      <style:text-properties style:font-name-complex="Times New Roman"/>
    </style:style>
    <style:style style:name="List15Level4" style:family="text">
      <style:text-properties style:font-name-complex="Times New Roman"/>
    </style:style>
    <style:style style:name="List15Level5" style:family="text">
      <style:text-properties style:font-name-complex="Times New Roman"/>
    </style:style>
    <style:style style:name="List15Level6" style:family="text">
      <style:text-properties style:font-name-complex="Times New Roman"/>
    </style:style>
    <style:style style:name="List15Level7" style:family="text">
      <style:text-properties style:font-name-complex="Times New Roman"/>
    </style:style>
    <style:style style:name="List15Level8" style:family="text">
      <style:text-properties style:font-name-complex="Times New Roman"/>
    </style: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5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Arial" style:font-name-asian="Times New Roman" style:font-name-complex="Aria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-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21">
      <text:list-level-style-number style:num-format="i" text:style-name="List21Level0" style:num-suffix=".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737cm" text:min-label-width="0.635cm" fo:text-align="start" text:list-level-position-and-space-mode="label-alignment">
          <style:list-level-label-alignment text:label-followed-by="listtab" fo:margin-left="1.372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2.007cm" text:min-label-width="0.635cm" fo:text-align="start" text:list-level-position-and-space-mode="label-alignment">
          <style:list-level-label-alignment text:label-followed-by="listtab" fo:margin-left="2.64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277cm" text:min-label-width="0.635cm" fo:text-align="start" text:list-level-position-and-space-mode="label-alignment">
          <style:list-level-label-alignment text:label-followed-by="listtab" fo:margin-left="3.912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547cm" text:min-label-width="0.635cm" fo:text-align="start" text:list-level-position-and-space-mode="label-alignment">
          <style:list-level-label-alignment text:label-followed-by="listtab" fo:margin-left="5.182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817cm" text:min-label-width="0.635cm" fo:text-align="start" text:list-level-position-and-space-mode="label-alignment">
          <style:list-level-label-alignment text:label-followed-by="listtab" fo:margin-left="6.45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7.087cm" text:min-label-width="0.635cm" fo:text-align="start" text:list-level-position-and-space-mode="label-alignment">
          <style:list-level-label-alignment text:label-followed-by="listtab" fo:margin-left="7.72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357cm" text:min-label-width="0.635cm" fo:text-align="start" text:list-level-position-and-space-mode="label-alignment">
          <style:list-level-label-alignment text:label-followed-by="listtab" fo:margin-left="8.992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627cm" text:min-label-width="0.635cm" fo:text-align="start" text:list-level-position-and-space-mode="label-alignment">
          <style:list-level-label-alignment text:label-followed-by="listtab" fo:margin-left="10.2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897cm" text:min-label-width="0.635cm" fo:text-align="start" text:list-level-position-and-space-mode="label-alignment">
          <style:list-level-label-alignment text:label-followed-by="listtab" fo:margin-left="11.53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Arial" style:font-name-asian="Calibri" style:font-name-complex="Arial" fo:font-weight="normal" style:font-weight-asian="norma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-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 fo:font-weight="normal" style:font-weight-asian="normal"/>
      </text:list-level-style-bullet>
      <text:list-level-style-bullet text:bullet-char="o" text:style-name="List2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Calibri" style:font-name-complex="Arial" fo:font-weight="normal" style:font-weight-asian="norm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 fo:font-weight="normal" style:font-weight-asian="normal"/>
      </text:list-level-style-bullet>
      <text:list-level-style-bullet text:bullet-char="o" text:style-name="List2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 fo:font-weight="normal" style:font-weight-asian="norma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weight="normal" style:font-weight-asian="norma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Arial" style:font-name-asian="Calibri" style:font-name-complex="Arial" fo:font-weight="normal" style:font-weight-asian="norma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-" text:style-name="List3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 fo:font-weight="normal" style:font-weight-asian="normal"/>
      </text:list-level-style-bullet>
      <text:list-level-style-bullet text:bullet-char="o" text:style-name="List3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Arial" style:font-name-asian="Calibri" style:font-name-complex="Arial" fo:font-weight="normal" style:font-weight-asian="norma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-" text:style-name="List3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 fo:font-weight="normal" style:font-weight-asian="normal"/>
      </text:list-level-style-bullet>
      <text:list-level-style-bullet text:bullet-char="o" text:style-name="List3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Arial" style:font-name-asian="Calibri" style:font-name-complex="Arial" fo:font-weight="normal" style:font-weight-asian="norma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-" text:style-name="List3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 fo:font-weight="normal" style:font-weight-asian="normal"/>
      </text:list-level-style-bullet>
      <text:list-level-style-bullet text:bullet-char="o" text:style-name="List3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Arial" style:font-name-asian="Calibri" style:font-name-complex="Arial" fo:font-weight="normal" style:font-weight-asian="norma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-" text:style-name="List3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 fo:font-weight="normal" style:font-weight-asian="normal"/>
      </text:list-level-style-bullet>
      <text:list-level-style-bullet text:bullet-char="o" text:style-name="List3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Symbol" fo:font-weight="normal" style:font-weight-asian="norma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weight="normal" style:font-weight-asian="normal"/>
      </text:list-level-style-bullet>
      <text:list-level-style-bullet text:bullet-char="o" text:style-name="List4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Symbol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" text:style-name="List41Level0" text:level="1">
        <style:list-level-properties text:space-before="-1.27cm" text:min-label-width="0.635cm" fo:text-align="start" text:list-level-position-and-space-mode="label-alignment">
          <style:list-level-label-alignment text:label-followed-by="listtab" fo:margin-left="-0.635cm" fo:text-indent="-0.635cm"/>
        </style:list-level-properties>
        <style:text-properties style:font-name="Symbol"/>
      </text:list-level-style-bullet>
      <text:list-level-style-bullet text:bullet-char="o" text:style-name="List41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Arial" style:font-name-asian="Calibri" style:font-name-complex="Aria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-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/>
      </text:list-level-style-bullet>
      <text:list-level-style-bullet text:bullet-char="o" text:style-name="List4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Symbol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Symbol"/>
    </style:style>
    <style:style style:name="List44Level1" style:family="text">
      <style:text-properties style:font-name="Courier New" style:font-name-complex="Times New Roman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Times New Roman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Times New Roman"/>
    </style:style>
    <style:style style:name="List44Level8" style:family="text">
      <style:text-properties style:font-name="Wingdings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style:font-name="Symbol"/>
    </style:style>
    <style:style style:name="List45Level1" style:family="text">
      <style:text-properties style:font-name="Courier New" style:font-name-complex="Times New Roman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Times New Roman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Times New Roman"/>
    </style:style>
    <style:style style:name="List45Level8" style:family="text">
      <style:text-properties style:font-name="Wingdings"/>
    </style:style>
    <text:list-style style:name="LS45">
      <text:list-level-style-bullet text:bullet-char="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Times New Roman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Arial" style:font-name-asian="Calibri" style:font-name-complex="Arial" fo:font-weight="normal" style:font-weight-asian="norma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-" text:style-name="List4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 fo:font-weight="normal" style:font-weight-asian="normal"/>
      </text:list-level-style-bullet>
      <text:list-level-style-bullet text:bullet-char="o" text:style-name="List4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47">
      <text:list-level-style-number style:num-format="1" text:style-name="List4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48Level0" style:family="text">
      <style:text-properties style:font-name="Arial" style:font-name-asian="Calibri" style:font-name-complex="Arial" fo:font-weight="normal" style:font-weight-asian="normal"/>
    </style:style>
    <style:style style:name="List48Level1" style:family="text">
      <style:text-properties style:font-name="Courier New" style:font-name-complex="Courier New"/>
    </style:style>
    <style:style style:name="List48Level2" style:family="text">
      <style:text-properties style:font-name="Wingdings"/>
    </style:style>
    <style:style style:name="List48Level3" style:family="text">
      <style:text-properties style:font-name="Symbol"/>
    </style:style>
    <style:style style:name="List48Level4" style:family="text">
      <style:text-properties style:font-name="Courier New" style:font-name-complex="Courier New"/>
    </style:style>
    <style:style style:name="List48Level5" style:family="text">
      <style:text-properties style:font-name="Wingdings"/>
    </style:style>
    <style:style style:name="List48Level6" style:family="text">
      <style:text-properties style:font-name="Symbol"/>
    </style:style>
    <style:style style:name="List48Level7" style:family="text">
      <style:text-properties style:font-name="Courier New" style:font-name-complex="Courier New"/>
    </style:style>
    <style:style style:name="List48Level8" style:family="text">
      <style:text-properties style:font-name="Wingdings"/>
    </style:style>
    <text:list-style style:name="LS48">
      <text:list-level-style-bullet text:bullet-char="-" text:style-name="List4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Calibri" style:font-name-complex="Arial" fo:font-weight="normal" style:font-weight-asian="normal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9Level0" style:family="text">
      <style:text-properties style:font-name="Courier New" style:font-name-complex="Courier New"/>
    </style:style>
    <style:style style:name="List49Level1" style:family="text">
      <style:text-properties style:font-name="Courier New" style:font-name-complex="Courier New"/>
    </style:style>
    <style:style style:name="List49Level2" style:family="text">
      <style:text-properties style:font-name="Wingdings"/>
    </style:style>
    <style:style style:name="List49Level3" style:family="text">
      <style:text-properties style:font-name="Symbol"/>
    </style:style>
    <style:style style:name="List49Level4" style:family="text">
      <style:text-properties style:font-name="Courier New" style:font-name-complex="Courier New"/>
    </style:style>
    <style:style style:name="List49Level5" style:family="text">
      <style:text-properties style:font-name="Wingdings"/>
    </style:style>
    <style:style style:name="List49Level6" style:family="text">
      <style:text-properties style:font-name="Symbol"/>
    </style:style>
    <style:style style:name="List49Level7" style:family="text">
      <style:text-properties style:font-name="Courier New" style:font-name-complex="Courier New"/>
    </style:style>
    <style:style style:name="List49Level8" style:family="text">
      <style:text-properties style:font-name="Wingdings"/>
    </style:style>
    <text:list-style style:name="LS49">
      <text:list-level-style-bullet text:bullet-char="o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50">
      <text:list-level-style-number style:num-format="i" text:style-name="List50Level0" style:num-suffix=")" style:num-prefix="(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a" text:style-name="List50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50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50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50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50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50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50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50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51Level0" style:family="text">
      <style:text-properties style:font-name="Symbol"/>
    </style:style>
    <style:style style:name="List51Level1" style:family="text">
      <style:text-properties style:font-name="Courier New" style:font-name-complex="Courier New"/>
    </style:style>
    <style:style style:name="List51Level2" style:family="text">
      <style:text-properties style:font-name="Wingdings"/>
    </style:style>
    <style:style style:name="List51Level3" style:family="text">
      <style:text-properties style:font-name="Symbol"/>
    </style:style>
    <style:style style:name="List51Level4" style:family="text">
      <style:text-properties style:font-name="Courier New" style:font-name-complex="Courier New"/>
    </style:style>
    <style:style style:name="List51Level5" style:family="text">
      <style:text-properties style:font-name="Wingdings"/>
    </style:style>
    <style:style style:name="List51Level6" style:family="text">
      <style:text-properties style:font-name="Symbol"/>
    </style:style>
    <style:style style:name="List51Level7" style:family="text">
      <style:text-properties style:font-name="Courier New" style:font-name-complex="Courier New"/>
    </style:style>
    <style:style style:name="List51Level8" style:family="text">
      <style:text-properties style:font-name="Wingdings"/>
    </style:style>
    <text:list-style style:name="LS51">
      <text:list-level-style-bullet text:bullet-char="" text:style-name="List5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5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52Level0" style:family="text">
      <style:text-properties style:font-name="Symbol"/>
    </style:style>
    <style:style style:name="List52Level1" style:family="text">
      <style:text-properties style:font-name="Courier New" style:font-name-complex="Courier New"/>
    </style:style>
    <style:style style:name="List52Level2" style:family="text">
      <style:text-properties style:font-name="Wingdings"/>
    </style:style>
    <style:style style:name="List52Level3" style:family="text">
      <style:text-properties style:font-name="Symbol"/>
    </style:style>
    <style:style style:name="List52Level4" style:family="text">
      <style:text-properties style:font-name="Courier New" style:font-name-complex="Courier New"/>
    </style:style>
    <style:style style:name="List52Level5" style:family="text">
      <style:text-properties style:font-name="Wingdings"/>
    </style:style>
    <style:style style:name="List52Level6" style:family="text">
      <style:text-properties style:font-name="Symbol"/>
    </style:style>
    <style:style style:name="List52Level7" style:family="text">
      <style:text-properties style:font-name="Courier New" style:font-name-complex="Courier New"/>
    </style:style>
    <style:style style:name="List52Level8" style:family="text">
      <style:text-properties style:font-name="Wingdings"/>
    </style:style>
    <text:list-style style:name="LS52">
      <text:list-level-style-bullet text:bullet-char="" text:style-name="List5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5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53Level0" style:family="text">
      <style:text-properties style:font-name="Symbol"/>
    </style:style>
    <style:style style:name="List53Level1" style:family="text">
      <style:text-properties style:font-name="Courier New" style:font-name-complex="Courier New"/>
    </style:style>
    <style:style style:name="List53Level2" style:family="text">
      <style:text-properties style:font-name="Wingdings"/>
    </style:style>
    <style:style style:name="List53Level3" style:family="text">
      <style:text-properties style:font-name="Symbol"/>
    </style:style>
    <style:style style:name="List53Level4" style:family="text">
      <style:text-properties style:font-name="Courier New" style:font-name-complex="Courier New"/>
    </style:style>
    <style:style style:name="List53Level5" style:family="text">
      <style:text-properties style:font-name="Wingdings"/>
    </style:style>
    <style:style style:name="List53Level6" style:family="text">
      <style:text-properties style:font-name="Symbol"/>
    </style:style>
    <style:style style:name="List53Level7" style:family="text">
      <style:text-properties style:font-name="Courier New" style:font-name-complex="Courier New"/>
    </style:style>
    <style:style style:name="List53Level8" style:family="text">
      <style:text-properties style:font-name="Wingdings"/>
    </style:style>
    <text:list-style style:name="LS53">
      <text:list-level-style-bullet text:bullet-char="" text:style-name="List53Level0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Symbol"/>
      </text:list-level-style-bullet>
      <text:list-level-style-bullet text:bullet-char="o" text:style-name="List53Level1" text:level="2">
        <style:list-level-properties text:space-before="2.011cm" text:min-label-width="0.635cm" fo:text-align="start" text:list-level-position-and-space-mode="label-alignment">
          <style:list-level-label-alignment text:label-followed-by="listtab" fo:margin-left="2.64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2" text:level="3">
        <style:list-level-properties text:space-before="3.281cm" text:min-label-width="0.635cm" fo:text-align="start" text:list-level-position-and-space-mode="label-alignment">
          <style:list-level-label-alignment text:label-followed-by="listtab" fo:margin-left="3.916cm" fo:text-indent="-0.635cm"/>
        </style:list-level-properties>
        <style:text-properties style:font-name="Wingdings"/>
      </text:list-level-style-bullet>
      <text:list-level-style-bullet text:bullet-char="" text:style-name="List53Level3" text:level="4">
        <style:list-level-properties text:space-before="4.551cm" text:min-label-width="0.635cm" fo:text-align="start" text:list-level-position-and-space-mode="label-alignment">
          <style:list-level-label-alignment text:label-followed-by="listtab" fo:margin-left="5.186cm" fo:text-indent="-0.635cm"/>
        </style:list-level-properties>
        <style:text-properties style:font-name="Symbol"/>
      </text:list-level-style-bullet>
      <text:list-level-style-bullet text:bullet-char="o" text:style-name="List53Level4" text:level="5">
        <style:list-level-properties text:space-before="5.821cm" text:min-label-width="0.635cm" fo:text-align="start" text:list-level-position-and-space-mode="label-alignment">
          <style:list-level-label-alignment text:label-followed-by="listtab" fo:margin-left="6.4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5" text:level="6">
        <style:list-level-properties text:space-before="7.091cm" text:min-label-width="0.635cm" fo:text-align="start" text:list-level-position-and-space-mode="label-alignment">
          <style:list-level-label-alignment text:label-followed-by="listtab" fo:margin-left="7.726cm" fo:text-indent="-0.635cm"/>
        </style:list-level-properties>
        <style:text-properties style:font-name="Wingdings"/>
      </text:list-level-style-bullet>
      <text:list-level-style-bullet text:bullet-char="" text:style-name="List53Level6" text:level="7">
        <style:list-level-properties text:space-before="8.361cm" text:min-label-width="0.635cm" fo:text-align="start" text:list-level-position-and-space-mode="label-alignment">
          <style:list-level-label-alignment text:label-followed-by="listtab" fo:margin-left="8.996cm" fo:text-indent="-0.635cm"/>
        </style:list-level-properties>
        <style:text-properties style:font-name="Symbol"/>
      </text:list-level-style-bullet>
      <text:list-level-style-bullet text:bullet-char="o" text:style-name="List53Level7" text:level="8">
        <style:list-level-properties text:space-before="9.631cm" text:min-label-width="0.635cm" fo:text-align="start" text:list-level-position-and-space-mode="label-alignment">
          <style:list-level-label-alignment text:label-followed-by="listtab" fo:margin-left="10.2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8" text:level="9">
        <style:list-level-properties text:space-before="10.901cm" text:min-label-width="0.635cm" fo:text-align="start" text:list-level-position-and-space-mode="label-alignment">
          <style:list-level-label-alignment text:label-followed-by="listtab" fo:margin-left="11.536cm" fo:text-indent="-0.635cm"/>
        </style:list-level-properties>
        <style:text-properties style:font-name="Wingdings"/>
      </text:list-level-style-bullet>
    </text:list-style>
    <text:list-style style:name="LS54">
      <text:list-level-style-number style:num-format="1" text:style-name="List5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5Level0" style:family="text">
      <style:text-properties style:font-name="Symbol" fo:font-size="10pt" style:font-size-asian="10pt"/>
    </style:style>
    <style:style style:name="List55Level1" style:family="text">
      <style:text-properties style:font-name="Symbol" fo:font-size="10pt" style:font-size-asian="10pt"/>
    </style:style>
    <style:style style:name="List55Level2" style:family="text">
      <style:text-properties style:font-name="Symbol" fo:font-size="10pt" style:font-size-asian="10pt"/>
    </style:style>
    <style:style style:name="List55Level3" style:family="text">
      <style:text-properties style:font-name="Symbol" fo:font-size="10pt" style:font-size-asian="10pt"/>
    </style:style>
    <style:style style:name="List55Level4" style:family="text">
      <style:text-properties style:font-name="Symbol" fo:font-size="10pt" style:font-size-asian="10pt"/>
    </style:style>
    <style:style style:name="List55Level5" style:family="text">
      <style:text-properties style:font-name="Symbol" fo:font-size="10pt" style:font-size-asian="10pt"/>
    </style:style>
    <style:style style:name="List55Level6" style:family="text">
      <style:text-properties style:font-name="Symbol" fo:font-size="10pt" style:font-size-asian="10pt"/>
    </style:style>
    <style:style style:name="List55Level7" style:family="text">
      <style:text-properties style:font-name="Symbol" fo:font-size="10pt" style:font-size-asian="10pt"/>
    </style:style>
    <style:style style:name="List55Level8" style:family="text">
      <style:text-properties style:font-name="Symbol" fo:font-size="10pt" style:font-size-asian="10pt"/>
    </style:style>
    <text:list-style style:name="LS55">
      <text:list-level-style-bullet text:bullet-char="" text:style-name="List5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56Level0" style:family="text">
      <style:text-properties style:font-name="Symbol" fo:font-size="10pt" style:font-size-asian="10pt"/>
    </style:style>
    <style:style style:name="List56Level1" style:family="text">
      <style:text-properties style:font-name="Courier New" fo:font-size="10pt" style:font-size-asian="10pt" style:font-name-complex="Times New Roman"/>
    </style:style>
    <style:style style:name="List56Level2" style:family="text">
      <style:text-properties style:font-name="Wingdings" fo:font-size="10pt" style:font-size-asian="10pt"/>
    </style:style>
    <style:style style:name="List56Level3" style:family="text">
      <style:text-properties style:font-name="Wingdings" fo:font-size="10pt" style:font-size-asian="10pt"/>
    </style:style>
    <style:style style:name="List56Level4" style:family="text">
      <style:text-properties style:font-name="Wingdings" fo:font-size="10pt" style:font-size-asian="10pt"/>
    </style:style>
    <style:style style:name="List56Level5" style:family="text">
      <style:text-properties style:font-name="Wingdings" fo:font-size="10pt" style:font-size-asian="10pt"/>
    </style:style>
    <style:style style:name="List56Level6" style:family="text">
      <style:text-properties style:font-name="Wingdings" fo:font-size="10pt" style:font-size-asian="10pt"/>
    </style:style>
    <style:style style:name="List56Level7" style:family="text">
      <style:text-properties style:font-name="Wingdings" fo:font-size="10pt" style:font-size-asian="10pt"/>
    </style:style>
    <style:style style:name="List56Level8" style:family="text">
      <style:text-properties style:font-name="Wingdings" fo:font-size="10pt" style:font-size-asian="10pt"/>
    </style:style>
    <text:list-style style:name="LS56">
      <text:list-level-style-bullet text:bullet-char="" text:style-name="List5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5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  <style:page-layout style:name="pm2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center"/>
    </style:style>
    <style:style style:name="T3_1" style:family="text"/>
    <style:style style:name="P4" style:family="paragraph" style:parent-style-name="Footer"/>
  </office:automatic-styles>
  <office:master-styles>
    <style:master-page style:name="Standard" style:page-layout-name="pm1"/>
    <style:master-page style:name="MasterPage1" style:page-layout-name="pm2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Pinky Pheeloane</meta:initial-creator>
    <meta:creation-date>2025-12-11T13:25:00</meta:creation-date>
    <dc:creator>Pinky Pheeloane</dc:creator>
    <dc:date>2026-02-10T13:50:00</dc:date>
    <meta:print-date>2025-11-10T08:52:00</meta:print-date>
    <meta:editing-cycles>3</meta:editing-cycles>
    <meta:editing-duration>PT32M</meta:editing-duration>
    <meta:document-statistic meta:page-count="26" meta:paragraph-count="611" meta:row-count="1613" meta:word-count="11580" meta:character-count="79169" meta:non-whitespace-character-count="67981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80984E1CA9205D4BBFEF45E4889AEB77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