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jpeg" manifest:full-path="Pictures/image2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ptos" svg:font-family="Aptos" style:font-pitch="variable" style:font-family-generic="swiss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Calibri Light" svg:font-family="Calibri Light" style:font-pitch="variable" style:font-family-generic="swiss"/>
    <style:font-face style:name="ＭＳ 明朝" svg:font-family="ＭＳ 明朝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Normal" style:master-page-name="Standard">
      <style:paragraph-properties fo:text-align="center" style:page-number="1"/>
    </style:style>
    <style:style style:name="T1_1" style:family="text">
      <style:text-properties fo:font-size="11pt" style:font-size-asian="11pt" style:font-name-complex="Arial" style:font-size-complex="11pt" fo:font-weight="bold" style:font-weight-asian="bold"/>
    </style:style>
    <style:style style:name="P2" style:family="paragraph" style:parent-style-name="Normal">
      <style:text-properties fo:font-style="italic" style:font-style-asian="italic" fo:font-size="11pt" style:font-size-asian="11pt" style:font-name-complex="Arial" style:font-size-complex="11pt"/>
    </style:style>
    <style:style style:name="Table1" style:family="table">
      <style:table-properties table:align="left" style:width="17.791cm" fo:margin-left="0.19cm"/>
    </style:style>
    <style:style style:name="Column1" style:family="table-column">
      <style:table-column-properties style:column-width="9.257cm"/>
    </style:style>
    <style:style style:name="Column2" style:family="table-column">
      <style:table-column-properties style:column-width="3.455cm"/>
    </style:style>
    <style:style style:name="Column3" style:family="table-column">
      <style:table-column-properties style:column-width="5.078cm"/>
    </style:style>
    <style:style style:name="Row1" style:family="table-row">
      <style:table-row-properties style:min-row-height="1.217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P4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0.68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5" style:family="paragraph" style:parent-style-name="Normal"/>
    <style:style style:name="T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5_2" style:family="text">
      <style:text-properties style:font-name="Arial" fo:font-size="12pt" style:font-size-asian="12pt" style:font-size-complex="12pt" fo:language="en" fo:language-asian="en" fo:language-complex="ar" fo:country="GB" fo:country-asian="US" fo:country-complex="SA"/>
    </style:style>
    <style:style style:name="T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6" style:family="paragraph" style:parent-style-name="Normal"/>
    <style:style style:name="T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3" style:family="table-row">
      <style:table-row-properties style:min-row-height="0.67cm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8" style:family="paragraph" style:parent-style-name="Normal"/>
    <style:style style:name="T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9" style:family="paragraph" style:parent-style-name="Normal"/>
    <style:style style:name="T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10" style:family="paragraph" style:parent-style-name="Normal"/>
    <style:style style:name="T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1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11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2" style:family="paragraph" style:parent-style-name="Normal"/>
    <style:style style:name="T12_1" style:family="text">
      <style:text-properties fo:font-size="11pt" style:font-size-asian="11pt" style:font-name-complex="Arial" style:font-size-complex="11pt" fo:font-weight="bold" style:font-weight-asian="bold"/>
    </style:style>
    <style:style style:name="P1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7.791cm" fo:margin-left="0.19cm"/>
    </style:style>
    <style:style style:name="Column4" style:family="table-column">
      <style:table-column-properties style:column-width="4.17cm"/>
    </style:style>
    <style:style style:name="Column5" style:family="table-column">
      <style:table-column-properties style:column-width="1.725cm"/>
    </style:style>
    <style:style style:name="Column6" style:family="table-column">
      <style:table-column-properties style:column-width="1.727cm"/>
    </style:style>
    <style:style style:name="Column7" style:family="table-column">
      <style:table-column-properties style:column-width="1.727cm"/>
    </style:style>
    <style:style style:name="Column8" style:family="table-column">
      <style:table-column-properties style:column-width="1.727cm"/>
    </style:style>
    <style:style style:name="Column9" style:family="table-column">
      <style:table-column-properties style:column-width="1.677cm"/>
    </style:style>
    <style:style style:name="Column10" style:family="table-column">
      <style:table-column-properties style:column-width="1.679cm"/>
    </style:style>
    <style:style style:name="Column11" style:family="table-column">
      <style:table-column-properties style:column-width="1.679cm"/>
    </style:style>
    <style:style style:name="Column12" style:family="table-column">
      <style:table-column-properties style:column-width="1.679cm"/>
    </style:style>
    <style:style style:name="Row4" style:family="table-row"/>
    <style:style style:name="Cell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/>
    <style:style style:name="T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5" style:family="table-row"/>
    <style:style style:name="Cell1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/>
    <style:style style:name="T2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6" style:family="table-row">
      <style:table-row-properties style:min-row-height="0.926cm"/>
    </style:style>
    <style:style style:name="Cell2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/>
    <style:style style:name="T3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32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text-align="center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41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7.791cm" fo:margin-left="0.19cm"/>
    </style:style>
    <style:style style:name="Column13" style:family="table-column">
      <style:table-column-properties style:column-width="5.891cm"/>
    </style:style>
    <style:style style:name="Column14" style:family="table-column">
      <style:table-column-properties style:column-width="11.899cm"/>
    </style:style>
    <style:style style:name="Row7" style:family="table-row"/>
    <style:style style:name="Cell3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text-align="justify"/>
    </style:style>
    <style:style style:name="T4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/>
    <style:style style:name="T43_1" style:family="text"/>
    <style:style style:name="T43_2" style:family="text" style:parent-style-name="Internet_20_link">
      <style:text-properties fo:color="#0000ff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Row8" style:family="table-row">
      <style:table-row-properties style:min-row-height="1.062cm"/>
    </style:style>
    <style:style style:name="Cell3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</style:style>
    <style:style style:name="T4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/>
    <style:style style:name="T45_1" style:family="text"/>
    <style:style style:name="T45_2" style:family="text" style:parent-style-name="Internet_20_link">
      <style:text-properties fo:color="#0000ff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text-underline-style="solid" style:text-underline-color="font-color"/>
    </style:style>
    <style:style style:name="P46" style:family="paragraph" style:parent-style-name="Normal">
      <style:text-properties fo:font-size="11pt" style:font-size-asian="11pt" style:font-name-complex="Arial" style:font-size-complex="11pt"/>
    </style:style>
    <style:style style:name="P47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47_1" style:family="text">
      <style:text-properties fo:font-size="11pt" style:font-size-asian="11pt" style:font-name-complex="Arial" style:font-size-complex="11pt" fo:font-weight="bold" style:font-weight-asian="bold"/>
    </style:style>
    <style:style style:name="P48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49" style:family="paragraph" style:parent-style-name="Normal"/>
    <style:style style:name="T49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0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51" style:family="paragraph" style:parent-style-name="Normal">
      <style:paragraph-properties fo:text-align="justify"/>
    </style:style>
    <style:style style:name="T51_1" style:family="text">
      <style:text-properties fo:font-size="11pt" style:font-name-asian="Arial" style:font-size-asian="11pt" style:font-name-complex="Arial" style:font-size-complex="11pt"/>
    </style:style>
    <style:style style:name="T51_2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51_3" style:family="text">
      <style:text-properties fo:font-size="11pt" style:font-name-asian="Arial" style:font-size-asian="11pt" style:font-name-complex="Arial" style:font-size-complex="11pt"/>
    </style:style>
    <style:style style:name="T51_4" style:family="text">
      <style:text-properties fo:font-size="11pt" style:font-name-asian="Arial" style:font-size-asian="11pt" style:font-name-complex="Arial" style:font-size-complex="11pt"/>
    </style:style>
    <style:style style:name="T51_5" style:family="text">
      <style:text-properties fo:font-size="11pt" style:font-name-asian="Arial" style:font-size-asian="11pt" style:font-name-complex="Arial" style:font-size-complex="11pt"/>
    </style:style>
    <style:style style:name="T51_6" style:family="text" style:parent-style-name="Normal">
      <style:text-properties fo:font-size="11pt" style:font-name-asian="Arial" style:font-size-asian="11pt" style:font-name-complex="Arial" style:font-size-complex="11pt"/>
    </style:style>
    <style:style style:name="P52" style:family="paragraph" style:parent-style-name="Footnote_20_text"/>
    <style:style style:name="T52_1" style:family="text">
      <style:text-properties fo:font-size="9pt" style:font-size-asian="9pt" style:font-size-complex="9pt"/>
    </style:style>
    <style:style style:name="T52_2" style:family="text">
      <style:text-properties fo:font-size="9pt" style:font-size-asian="9pt" style:font-size-complex="9pt"/>
    </style:style>
    <style:style style:name="T52_3" style:family="text">
      <style:text-properties fo:font-size="9pt" style:font-size-asian="9pt" style:font-size-complex="9pt"/>
    </style:style>
    <style:style style:name="T52_4" style:family="text">
      <style:text-properties fo:font-size="9pt" style:font-size-asian="9pt" style:font-size-complex="9pt"/>
    </style:style>
    <style:style style:name="T52_5" style:family="text">
      <style:text-properties fo:font-size="9pt" style:font-name-asian="Arial" style:font-size-asian="9pt" style:font-name-complex="Arial" style:font-size-complex="9pt"/>
    </style:style>
    <style:style style:name="T52_6" style:family="text">
      <style:text-properties fo:font-size="9pt" style:font-name-asian="Arial" style:font-size-asian="9pt" style:font-name-complex="Arial" style:font-size-complex="9pt"/>
    </style:style>
    <style:style style:name="T52_7" style:family="text">
      <style:text-properties fo:font-size="9pt" style:font-name-asian="Arial" style:font-size-asian="9pt" style:font-name-complex="Arial" style:font-size-complex="9pt"/>
    </style:style>
    <style:style style:name="T52_8" style:family="text">
      <style:text-properties fo:font-size="9pt" style:font-name-asian="Arial" style:font-size-asian="9pt" style:font-name-complex="Arial" style:font-size-complex="9pt"/>
    </style:style>
    <style:style style:name="T52_9" style:family="text">
      <style:text-properties fo:font-size="9pt" style:font-name-asian="Arial" style:font-size-asian="9pt" style:font-name-complex="Arial" style:font-size-complex="9pt"/>
    </style:style>
    <style:style style:name="T52_10" style:family="text">
      <style:text-properties fo:font-size="9pt" style:font-name-asian="Arial" style:font-size-asian="9pt" style:font-name-complex="Arial" style:font-size-complex="9pt"/>
    </style:style>
    <style:style style:name="T52_11" style:family="text">
      <style:text-properties fo:font-size="9pt" style:font-name-asian="Arial" style:font-size-asian="9pt" style:font-name-complex="Arial" style:font-size-complex="9pt"/>
    </style:style>
    <style:style style:name="T52_12" style:family="text">
      <style:text-properties fo:font-size="9pt" style:font-name-asian="Arial" style:font-size-asian="9pt" style:font-name-complex="Arial" style:font-size-complex="9pt"/>
    </style:style>
    <style:style style:name="T52_13" style:family="text">
      <style:text-properties fo:font-size="9pt" style:font-name-asian="Arial" style:font-size-asian="9pt" style:font-name-complex="Arial" style:font-size-complex="9pt"/>
    </style:style>
    <style:style style:name="T52_14" style:family="text">
      <style:text-properties fo:font-size="9pt" style:font-name-asian="Arial" style:font-size-asian="9pt" style:font-name-complex="Arial" style:font-size-complex="9pt"/>
    </style:style>
    <style:style style:name="T52_15" style:family="text">
      <style:text-properties fo:font-size="9pt" style:font-name-asian="Arial" style:font-size-asian="9pt" style:font-name-complex="Arial" style:font-size-complex="9pt"/>
    </style:style>
    <style:style style:name="T52_16" style:family="text">
      <style:text-properties fo:font-size="9pt" style:font-name-asian="Arial" style:font-size-asian="9pt" style:font-name-complex="Arial" style:font-size-complex="9pt"/>
    </style:style>
    <style:style style:name="T52_17" style:family="text">
      <style:text-properties fo:font-size="11pt" style:font-name-asian="Arial" style:font-size-asian="11pt" style:font-name-complex="Arial" style:font-size-complex="11pt"/>
    </style:style>
    <style:style style:name="P53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4" style:family="paragraph" style:parent-style-name="Normal">
      <style:paragraph-properties fo:text-align="justify"/>
    </style:style>
    <style:style style:name="T54_1" style:family="text">
      <style:text-properties fo:font-size="11pt" style:font-name-asian="Arial" style:font-size-asian="11pt" style:font-name-complex="Arial" style:font-size-complex="11pt"/>
    </style:style>
    <style:style style:name="T54_2" style:family="text">
      <style:text-properties fo:font-size="11pt" style:font-name-asian="Arial" style:font-size-asian="11pt" style:font-name-complex="Arial" style:font-size-complex="11pt"/>
    </style:style>
    <style:style style:name="T54_3" style:family="text">
      <style:text-properties fo:font-size="11pt" style:font-name-asian="Arial" style:font-size-asian="11pt" style:font-name-complex="Arial" style:font-size-complex="11pt"/>
    </style:style>
    <style:style style:name="T54_4" style:family="text"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T54_5" style:family="text"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T54_6" style:family="text">
      <style:text-properties fo:font-size="11pt" style:font-name-asian="Arial" style:font-size-asian="11pt" style:font-name-complex="Arial" style:font-size-complex="11pt"/>
    </style:style>
    <style:style style:name="T54_7" style:family="text">
      <style:text-properties fo:font-size="11pt" style:font-name-asian="Arial" style:font-size-asian="11pt" style:font-name-complex="Arial" style:font-size-complex="11pt"/>
    </style:style>
    <style:style style:name="T54_8" style:family="text">
      <style:text-properties fo:font-size="11pt" style:font-name-asian="Arial" style:font-size-asian="11pt" style:font-name-complex="Arial" style:font-size-complex="11pt"/>
    </style:style>
    <style:style style:name="T54_9" style:family="text">
      <style:text-properties fo:font-size="11pt" style:font-name-asian="Arial" style:font-size-asian="11pt" style:font-name-complex="Arial" style:font-size-complex="11pt"/>
    </style:style>
    <style:style style:name="T54_10" style:family="text">
      <style:text-properties fo:font-size="11pt" style:font-name-asian="Arial" style:font-size-asian="11pt" style:font-name-complex="Arial" style:font-size-complex="11pt"/>
    </style:style>
    <style:style style:name="T54_11" style:family="text">
      <style:text-properties fo:font-size="11pt" style:font-name-asian="Arial" style:font-size-asian="11pt" style:font-name-complex="Arial" style:font-size-complex="11pt"/>
    </style:style>
    <style:style style:name="T54_12" style:family="text">
      <style:text-properties fo:font-size="11pt" style:font-name-asian="Arial" style:font-size-asian="11pt" style:font-name-complex="Arial" style:font-size-complex="11pt"/>
    </style:style>
    <style:style style:name="P55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/>
    </style:style>
    <style:style style:name="P56" style:family="paragraph" style:parent-style-name="Normal">
      <style:paragraph-properties fo:text-align="justify"/>
    </style:style>
    <style:style style:name="T56_1" style:family="text">
      <style:text-properties fo:font-size="11pt" style:font-name-asian="Arial" style:font-size-asian="11pt" style:font-name-complex="Arial" style:font-size-complex="11pt"/>
    </style:style>
    <style:style style:name="T56_2" style:family="text">
      <style:text-properties fo:font-size="11pt" style:font-name-asian="Arial" style:font-size-asian="11pt" style:font-name-complex="Arial" style:font-size-complex="11pt"/>
    </style:style>
    <style:style style:name="T56_3" style:family="text">
      <style:text-properties fo:font-size="11pt" style:font-name-asian="Arial" style:font-size-asian="11pt" style:font-name-complex="Arial" style:font-size-complex="11pt"/>
    </style:style>
    <style:style style:name="T56_4" style:family="text">
      <style:text-properties fo:font-size="11pt" style:font-name-asian="Arial" style:font-size-asian="11pt" style:font-name-complex="Arial" style:font-size-complex="11pt"/>
    </style:style>
    <style:style style:name="T56_5" style:family="text">
      <style:text-properties fo:font-size="11pt" style:font-name-asian="Arial" style:font-size-asian="11pt" style:font-name-complex="Arial" style:font-size-complex="11pt"/>
    </style:style>
    <style:style style:name="T56_6" style:family="text">
      <style:text-properties fo:font-size="11pt" style:font-name-asian="Arial" style:font-size-asian="11pt" style:font-name-complex="Arial" style:font-size-complex="11pt"/>
    </style:style>
    <style:style style:name="T56_7" style:family="text">
      <style:text-properties fo:font-size="11pt" style:font-name-asian="Arial" style:font-size-asian="11pt" style:font-name-complex="Arial" style:font-size-complex="11pt"/>
    </style:style>
    <style:style style:name="T56_8" style:family="text">
      <style:text-properties fo:font-size="11pt" style:font-name-asian="Arial" style:font-size-asian="11pt" style:font-name-complex="Arial" style:font-size-complex="11pt"/>
    </style:style>
    <style:style style:name="T56_9" style:family="text">
      <style:text-properties fo:font-size="11pt" style:font-name-asian="Arial" style:font-size-asian="11pt" style:font-name-complex="Arial" style:font-size-complex="11pt"/>
    </style:style>
    <style:style style:name="T56_10" style:family="text">
      <style:text-properties fo:font-size="11pt" style:font-name-asian="Arial" style:font-size-asian="11pt" style:font-name-complex="Arial" style:font-size-complex="11pt"/>
    </style:style>
    <style:style style:name="T56_11" style:family="text">
      <style:text-properties fo:font-size="11pt" style:font-name-asian="Arial" style:font-size-asian="11pt" style:font-name-complex="Arial" style:font-size-complex="11pt"/>
    </style:style>
    <style:style style:name="T56_12" style:family="text">
      <style:text-properties fo:font-size="11pt" style:font-name-asian="Arial" style:font-size-asian="11pt" style:font-name-complex="Arial" style:font-size-complex="11pt"/>
    </style:style>
    <style:style style:name="T56_13" style:family="text">
      <style:text-properties fo:font-size="11pt" style:font-name-asian="Arial" style:font-size-asian="11pt" style:font-name-complex="Arial" style:font-size-complex="11pt"/>
    </style:style>
    <style:style style:name="T56_14" style:family="text">
      <style:text-properties fo:font-size="11pt" style:font-name-asian="Arial" style:font-size-asian="11pt" style:font-name-complex="Arial" style:font-size-complex="11pt"/>
    </style:style>
    <style:style style:name="T56_15" style:family="text">
      <style:text-properties fo:font-size="11pt" style:font-name-asian="Arial" style:font-size-asian="11pt" style:font-name-complex="Arial" style:font-size-complex="11pt"/>
    </style:style>
    <style:style style:name="T56_16" style:family="text">
      <style:text-properties fo:font-size="11pt" style:font-name-asian="Arial" style:font-size-asian="11pt" style:font-name-complex="Arial" style:font-size-complex="11pt"/>
    </style:style>
    <style:style style:name="T56_17" style:family="text">
      <style:text-properties fo:font-size="11pt" style:font-name-asian="Arial" style:font-size-asian="11pt" style:font-name-complex="Arial" style:font-size-complex="11pt"/>
    </style:style>
    <style:style style:name="T56_18" style:family="text">
      <style:text-properties fo:font-size="11pt" style:font-name-asian="Arial" style:font-size-asian="11pt" style:font-name-complex="Arial" style:font-size-complex="11pt"/>
    </style:style>
    <style:style style:name="P57" style:family="paragraph" style:parent-style-name="Normal">
      <style:paragraph-properties fo:text-align="justify"/>
      <style:text-properties fo:font-size="11pt" style:font-name-asian="Arial" style:font-size-asian="11pt" style:font-name-complex="Arial" style:font-size-complex="11pt" fo:font-weight="bold" style:font-weight-asian="bold" style:font-weight-complex="bold"/>
    </style:style>
    <style:style style:name="P58" style:family="paragraph" style:parent-style-name="Normal">
      <style:paragraph-properties fo:text-align="justify"/>
    </style:style>
    <style:style style:name="T58_1" style:family="text">
      <style:text-properties fo:font-size="11pt" style:font-name-asian="Arial" style:font-size-asian="11pt" style:font-name-complex="Arial" style:font-size-complex="11pt"/>
    </style:style>
    <style:style style:name="T58_2" style:family="text">
      <style:text-properties fo:font-size="11pt" style:font-name-asian="Arial" style:font-size-asian="11pt" style:font-name-complex="Arial" style:font-size-complex="11pt"/>
    </style:style>
    <style:style style:name="T58_3" style:family="text">
      <style:text-properties fo:font-size="11pt" style:font-name-asian="Arial" style:font-size-asian="11pt" style:font-name-complex="Arial" style:font-size-complex="11pt"/>
    </style:style>
    <style:style style:name="T58_4" style:family="text">
      <style:text-properties fo:font-size="11pt" style:font-name-asian="Arial" style:font-size-asian="11pt" style:font-name-complex="Arial" style:font-size-complex="11pt"/>
    </style:style>
    <style:style style:name="T58_5" style:family="text">
      <style:text-properties fo:font-size="11pt" style:font-name-asian="Arial" style:font-size-asian="11pt" style:font-name-complex="Arial" style:font-size-complex="11pt"/>
    </style:style>
    <style:style style:name="T58_6" style:family="text">
      <style:text-properties fo:font-size="11pt" style:font-name-asian="Arial" style:font-size-asian="11pt" style:font-name-complex="Arial" style:font-size-complex="11pt"/>
    </style:style>
    <style:style style:name="T58_7" style:family="text">
      <style:text-properties fo:font-size="11pt" style:font-name-asian="Arial" style:font-size-asian="11pt" style:font-name-complex="Arial" style:font-size-complex="11pt"/>
    </style:style>
    <style:style style:name="T58_8" style:family="text">
      <style:text-properties fo:font-size="11pt" style:font-name-asian="Arial" style:font-size-asian="11pt" style:font-name-complex="Arial" style:font-size-complex="11pt"/>
    </style:style>
    <style:style style:name="T58_9" style:family="text">
      <style:text-properties fo:font-size="11pt" style:font-name-asian="Arial" style:font-size-asian="11pt" style:font-name-complex="Arial" style:font-size-complex="11pt"/>
    </style:style>
    <style:style style:name="T58_10" style:family="text">
      <style:text-properties fo:font-size="11pt" style:font-name-asian="Arial" style:font-size-asian="11pt" style:font-name-complex="Arial" style:font-size-complex="11pt"/>
    </style:style>
    <style:style style:name="T58_11" style:family="text">
      <style:text-properties fo:font-size="11pt" style:font-name-asian="Arial" style:font-size-asian="11pt" style:font-name-complex="Arial" style:font-size-complex="11pt"/>
    </style:style>
    <style:style style:name="T58_12" style:family="text">
      <style:text-properties fo:font-size="11pt" style:font-name-asian="Arial" style:font-size-asian="11pt" style:font-name-complex="Arial" style:font-size-complex="11pt"/>
    </style:style>
    <style:style style:name="T58_13" style:family="text">
      <style:text-properties fo:font-size="11pt" style:font-name-asian="Arial" style:font-size-asian="11pt" style:font-name-complex="Arial" style:font-size-complex="11pt"/>
    </style:style>
    <style:style style:name="T58_14" style:family="text">
      <style:text-properties fo:font-size="11pt" style:font-name-asian="Arial" style:font-size-asian="11pt" style:font-name-complex="Arial" style:font-size-complex="11pt"/>
    </style:style>
    <style:style style:name="T58_15" style:family="text">
      <style:text-properties fo:font-size="11pt" style:font-name-asian="Arial" style:font-size-asian="11pt" style:font-name-complex="Arial" style:font-size-complex="11pt"/>
    </style:style>
    <style:style style:name="T58_16" style:family="text">
      <style:text-properties fo:font-size="11pt" style:font-name-asian="Arial" style:font-size-asian="11pt" style:font-name-complex="Arial" style:font-size-complex="11pt"/>
    </style:style>
    <style:style style:name="T58_17" style:family="text">
      <style:text-properties fo:font-size="11pt" style:font-name-asian="Arial" style:font-size-asian="11pt" style:font-name-complex="Arial" style:font-size-complex="11pt"/>
    </style:style>
    <style:style style:name="T58_18" style:family="text">
      <style:text-properties fo:font-size="11pt" style:font-name-asian="Arial" style:font-size-asian="11pt" style:font-name-complex="Arial" style:font-size-complex="11pt"/>
    </style:style>
    <style:style style:name="T58_19" style:family="text">
      <style:text-properties fo:font-size="11pt" style:font-name-asian="Arial" style:font-size-asian="11pt" style:font-name-complex="Arial" style:font-size-complex="11pt"/>
    </style:style>
    <style:style style:name="T58_20" style:family="text">
      <style:text-properties fo:font-size="11pt" style:font-name-asian="Arial" style:font-size-asian="11pt" style:font-name-complex="Arial" style:font-size-complex="11pt"/>
    </style:style>
    <style:style style:name="T58_21" style:family="text">
      <style:text-properties fo:font-size="11pt" style:font-name-asian="Arial" style:font-size-asian="11pt" style:font-name-complex="Arial" style:font-size-complex="11pt"/>
    </style:style>
    <style:style style:name="T58_22" style:family="text">
      <style:text-properties fo:font-size="11pt" style:font-name-asian="Arial" style:font-size-asian="11pt" style:font-name-complex="Arial" style:font-size-complex="11pt"/>
    </style:style>
    <style:style style:name="T58_23" style:family="text">
      <style:text-properties fo:font-size="11pt" style:font-name-asian="Arial" style:font-size-asian="11pt" style:font-name-complex="Arial" style:font-size-complex="11pt"/>
    </style:style>
    <style:style style:name="T58_24" style:family="text">
      <style:text-properties fo:font-size="11pt" style:font-name-asian="Arial" style:font-size-asian="11pt" style:font-name-complex="Arial" style:font-size-complex="11pt"/>
    </style:style>
    <style:style style:name="T58_25" style:family="text">
      <style:text-properties fo:font-size="11pt" style:font-name-asian="Arial" style:font-size-asian="11pt" style:font-name-complex="Arial" style:font-size-complex="11pt"/>
    </style:style>
    <style:style style:name="T58_26" style:family="text">
      <style:text-properties fo:font-size="11pt" style:font-name-asian="Arial" style:font-size-asian="11pt" style:font-name-complex="Arial" style:font-size-complex="11pt"/>
    </style:style>
    <style:style style:name="T58_27" style:family="text">
      <style:text-properties fo:font-size="11pt" style:font-name-asian="Arial" style:font-size-asian="11pt" style:font-name-complex="Arial" style:font-size-complex="11pt"/>
    </style:style>
    <style:style style:name="T58_28" style:family="text">
      <style:text-properties fo:font-size="11pt" style:font-name-asian="Arial" style:font-size-asian="11pt" style:font-name-complex="Arial" style:font-size-complex="11pt"/>
    </style:style>
    <style:style style:name="T58_29" style:family="text" style:parent-style-name="Normal">
      <style:text-properties fo:font-size="11pt" style:font-name-asian="Arial" style:font-size-asian="11pt" style:font-name-complex="Arial" style:font-size-complex="11pt"/>
    </style:style>
    <style:style style:name="P59" style:family="paragraph" style:parent-style-name="Footnote_20_text"/>
    <style:style style:name="T59_1" style:family="text"/>
    <style:style style:name="T59_2" style:family="text">
      <style:text-properties fo:font-size="9pt" style:font-size-asian="9pt" style:font-size-complex="9pt"/>
    </style:style>
    <style:style style:name="T59_3" style:family="text"/>
    <style:style style:name="T59_4" style:family="text" style:parent-style-name="Internet_20_link">
      <style:text-properties fo:font-size="9pt" style:font-size-asian="9pt" style:font-size-complex="9pt"/>
    </style:style>
    <style:style style:name="T59_5" style:family="text">
      <style:text-properties fo:font-size="11pt" style:font-name-asian="Arial" style:font-size-asian="11pt" style:font-name-complex="Arial" style:font-size-complex="11pt"/>
    </style:style>
    <style:style style:name="P60" style:family="paragraph" style:parent-style-name="Normal"/>
    <style:style style:name="T60_1" style:family="text">
      <style:text-properties fo:font-size="11pt" style:font-size-asian="11pt" style:font-name-complex="Arial" style:font-size-complex="11pt" fo:font-weight="bold" style:font-weight-asian="bold"/>
    </style:style>
    <style:style style:name="P61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62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62_1" style:family="text">
      <style:text-properties fo:font-size="11pt" style:font-size-asian="11pt" style:font-name-complex="Arial" style:font-size-complex="11pt" style:font-weight-complex="bold"/>
    </style:style>
    <style:style style:name="T62_2" style:family="text">
      <style:text-properties fo:font-size="11pt" style:font-size-asian="11pt" style:font-name-complex="Arial" style:font-size-complex="11pt" style:font-weight-complex="bold"/>
    </style:style>
    <style:style style:name="T62_3" style:family="text">
      <style:text-properties fo:font-size="11pt" style:font-size-asian="11pt" style:font-name-complex="Arial" style:font-size-complex="11pt" style:font-weight-complex="bold"/>
    </style:style>
    <style:style style:name="T62_4" style:family="text">
      <style:text-properties fo:font-size="11pt" style:font-size-asian="11pt" style:font-name-complex="Arial" style:font-size-complex="11pt" style:font-weight-complex="bold"/>
    </style:style>
    <style:style style:name="T62_5" style:family="text">
      <style:text-properties fo:font-size="11pt" style:font-size-asian="11pt" style:font-name-complex="Arial" style:font-size-complex="11pt" style:font-weight-complex="bold"/>
    </style:style>
    <style:style style:name="T62_6" style:family="text">
      <style:text-properties fo:font-size="11pt" style:font-size-asian="11pt" style:font-name-complex="Arial" style:font-size-complex="11pt" style:font-weight-complex="bold"/>
    </style:style>
    <style:style style:name="T62_7" style:family="text">
      <style:text-properties fo:font-size="11pt" style:font-size-asian="11pt" style:font-name-complex="Arial" style:font-size-complex="11pt" style:font-weight-complex="bold"/>
    </style:style>
    <style:style style:name="T62_8" style:family="text">
      <style:text-properties fo:font-size="11pt" style:font-size-asian="11pt" style:font-name-complex="Arial" style:font-size-complex="11pt" style:font-weight-complex="bold"/>
    </style:style>
    <style:style style:name="T62_9" style:family="text">
      <style:text-properties fo:font-size="11pt" style:font-size-asian="11pt" style:font-name-complex="Arial" style:font-size-complex="11pt" style:font-weight-complex="bold"/>
    </style:style>
    <style:style style:name="T62_10" style:family="text">
      <style:text-properties fo:font-size="11pt" style:font-size-asian="11pt" style:font-name-complex="Arial" style:font-size-complex="11pt" style:font-weight-complex="bold"/>
    </style:style>
    <style:style style:name="T62_11" style:family="text">
      <style:text-properties fo:font-size="11pt" style:font-size-asian="11pt" style:font-name-complex="Arial" style:font-size-complex="11pt" style:font-weight-complex="bold"/>
    </style:style>
    <style:style style:name="T62_12" style:family="text">
      <style:text-properties fo:font-size="11pt" style:font-size-asian="11pt" style:font-name-complex="Arial" style:font-size-complex="11pt" style:font-weight-complex="bold"/>
    </style:style>
    <style:style style:name="T62_13" style:family="text">
      <style:text-properties fo:font-size="11pt" style:font-size-asian="11pt" style:font-name-complex="Arial" style:font-size-complex="11pt" style:font-weight-complex="bold"/>
    </style:style>
    <style:style style:name="T62_14" style:family="text">
      <style:text-properties fo:font-size="11pt" style:font-size-asian="11pt" style:font-name-complex="Arial" style:font-size-complex="11pt" style:font-weight-complex="bold"/>
    </style:style>
    <style:style style:name="T62_15" style:family="text">
      <style:text-properties fo:font-size="11pt" style:font-size-asian="11pt" style:font-name-complex="Arial" style:font-size-complex="11pt" style:font-weight-complex="bold"/>
    </style:style>
    <style:style style:name="T62_16" style:family="text">
      <style:text-properties fo:font-size="11pt" style:font-size-asian="11pt" style:font-name-complex="Arial" style:font-size-complex="11pt" style:font-weight-complex="bold"/>
    </style:style>
    <style:style style:name="T62_17" style:family="text">
      <style:text-properties fo:font-size="11pt" style:font-size-asian="11pt" style:font-name-complex="Arial" style:font-size-complex="11pt" style:font-weight-complex="bold"/>
    </style:style>
    <style:style style:name="P63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63_1" style:family="text">
      <style:text-properties fo:font-size="11pt" style:font-size-asian="11pt" style:font-name-complex="Arial" style:font-size-complex="11pt" style:font-weight-complex="bold"/>
    </style:style>
    <style:style style:name="T63_2" style:family="text">
      <style:text-properties fo:font-size="11pt" style:font-size-asian="11pt" style:font-name-complex="Arial" style:font-size-complex="11pt" style:font-weight-complex="bold"/>
    </style:style>
    <style:style style:name="T63_3" style:family="text">
      <style:text-properties fo:font-size="11pt" style:font-size-asian="11pt" style:font-name-complex="Arial" style:font-size-complex="11pt" style:font-weight-complex="bold"/>
    </style:style>
    <style:style style:name="T63_4" style:family="text">
      <style:text-properties fo:font-size="11pt" style:font-size-asian="11pt" style:font-name-complex="Arial" style:font-size-complex="11pt" style:font-weight-complex="bold"/>
    </style:style>
    <style:style style:name="T63_5" style:family="text">
      <style:text-properties fo:font-size="11pt" style:font-size-asian="11pt" style:font-name-complex="Arial" style:font-size-complex="11pt" style:font-weight-complex="bold"/>
    </style:style>
    <style:style style:name="T63_6" style:family="text">
      <style:text-properties fo:font-size="11pt" style:font-size-asian="11pt" style:font-name-complex="Arial" style:font-size-complex="11pt" style:font-weight-complex="bold"/>
    </style:style>
    <style:style style:name="T63_7" style:family="text">
      <style:text-properties fo:font-size="11pt" style:font-size-asian="11pt" style:font-name-complex="Arial" style:font-size-complex="11pt" style:font-weight-complex="bold"/>
    </style:style>
    <style:style style:name="T63_8" style:family="text">
      <style:text-properties fo:font-size="11pt" style:font-size-asian="11pt" style:font-name-complex="Arial" style:font-size-complex="11pt" style:font-weight-complex="bold"/>
    </style:style>
    <style:style style:name="T63_9" style:family="text">
      <style:text-properties fo:font-size="11pt" style:font-size-asian="11pt" style:font-name-complex="Arial" style:font-size-complex="11pt" style:font-weight-complex="bold"/>
    </style:style>
    <style:style style:name="T63_10" style:family="text">
      <style:text-properties fo:font-size="11pt" style:font-size-asian="11pt" style:font-name-complex="Arial" style:font-size-complex="11pt" style:font-weight-complex="bold"/>
    </style:style>
    <style:style style:name="T63_11" style:family="text">
      <style:text-properties fo:font-size="11pt" style:font-size-asian="11pt" style:font-name-complex="Arial" style:font-size-complex="11pt" style:font-weight-complex="bold"/>
    </style:style>
    <style:style style:name="T63_12" style:family="text">
      <style:text-properties fo:font-size="11pt" style:font-size-asian="11pt" style:font-name-complex="Arial" style:font-size-complex="11pt" style:font-weight-complex="bold"/>
    </style:style>
    <style:style style:name="T63_13" style:family="text">
      <style:text-properties fo:font-size="11pt" style:font-size-asian="11pt" style:font-name-complex="Arial" style:font-size-complex="11pt" style:font-weight-complex="bold"/>
    </style:style>
    <style:style style:name="T63_14" style:family="text">
      <style:text-properties fo:font-size="11pt" style:font-size-asian="11pt" style:font-name-complex="Arial" style:font-size-complex="11pt" style:font-weight-complex="bold"/>
    </style:style>
    <style:style style:name="T63_15" style:family="text">
      <style:text-properties fo:font-size="11pt" style:font-size-asian="11pt" style:font-name-complex="Arial" style:font-size-complex="11pt" style:font-weight-complex="bold"/>
    </style:style>
    <style:style style:name="T63_16" style:family="text">
      <style:text-properties fo:font-size="11pt" style:font-size-asian="11pt" style:font-name-complex="Arial" style:font-size-complex="11pt" style:font-weight-complex="bold"/>
    </style:style>
    <style:style style:name="T63_17" style:family="text">
      <style:text-properties fo:font-size="11pt" style:font-size-asian="11pt" style:font-name-complex="Arial" style:font-size-complex="11pt" style:font-weight-complex="bold"/>
    </style:style>
    <style:style style:name="T63_18" style:family="text">
      <style:text-properties fo:font-size="11pt" style:font-size-asian="11pt" style:font-name-complex="Arial" style:font-size-complex="11pt" style:font-weight-complex="bold"/>
    </style:style>
    <style:style style:name="T63_19" style:family="text">
      <style:text-properties fo:font-size="11pt" style:font-size-asian="11pt" style:font-name-complex="Arial" style:font-size-complex="11pt" style:font-weight-complex="bold"/>
    </style:style>
    <style:style style:name="T63_20" style:family="text">
      <style:text-properties fo:font-size="11pt" style:font-size-asian="11pt" style:font-name-complex="Arial" style:font-size-complex="11pt" style:font-weight-complex="bold"/>
    </style:style>
    <style:style style:name="T63_21" style:family="text">
      <style:text-properties fo:font-size="11pt" style:font-size-asian="11pt" style:font-name-complex="Arial" style:font-size-complex="11pt" style:font-weight-complex="bold"/>
    </style:style>
    <style:style style:name="T63_22" style:family="text">
      <style:text-properties fo:font-size="11pt" style:font-size-asian="11pt" style:font-name-complex="Arial" style:font-size-complex="11pt" style:font-weight-complex="bold"/>
    </style:style>
    <style:style style:name="T63_23" style:family="text">
      <style:text-properties fo:font-size="11pt" style:font-size-asian="11pt" style:font-name-complex="Arial" style:font-size-complex="11pt" style:font-weight-complex="bold"/>
    </style:style>
    <style:style style:name="T63_24" style:family="text">
      <style:text-properties fo:font-size="11pt" style:font-size-asian="11pt" style:font-name-complex="Arial" style:font-size-complex="11pt" style:font-weight-complex="bold"/>
    </style:style>
    <style:style style:name="T63_25" style:family="text">
      <style:text-properties fo:font-size="11pt" style:font-size-asian="11pt" style:font-name-complex="Arial" style:font-size-complex="11pt" style:font-weight-complex="bold"/>
    </style:style>
    <style:style style:name="T63_26" style:family="text">
      <style:text-properties fo:font-size="11pt" style:font-size-asian="11pt" style:font-name-complex="Arial" style:font-size-complex="11pt" style:font-weight-complex="bold"/>
    </style:style>
    <style:style style:name="T63_27" style:family="text">
      <style:text-properties fo:font-size="11pt" style:font-size-asian="11pt" style:font-name-complex="Arial" style:font-size-complex="11pt" style:font-weight-complex="bold"/>
    </style:style>
    <style:style style:name="T63_28" style:family="text">
      <style:text-properties fo:font-size="11pt" style:font-size-asian="11pt" style:font-name-complex="Arial" style:font-size-complex="11pt" style:font-weight-complex="bold"/>
    </style:style>
    <style:style style:name="T63_29" style:family="text">
      <style:text-properties fo:font-size="11pt" style:font-size-asian="11pt" style:font-name-complex="Arial" style:font-size-complex="11pt" style:font-weight-complex="bold"/>
    </style:style>
    <style:style style:name="T63_30" style:family="text">
      <style:text-properties fo:font-size="11pt" style:font-size-asian="11pt" style:font-name-complex="Arial" style:font-size-complex="11pt" style:font-weight-complex="bold"/>
    </style:style>
    <style:style style:name="P64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64_1" style:family="text">
      <style:text-properties fo:font-size="11pt" style:font-size-asian="11pt" style:font-name-complex="Arial" style:font-size-complex="11pt" style:font-weight-complex="bold"/>
    </style:style>
    <style:style style:name="T64_2" style:family="text">
      <style:text-properties fo:font-size="11pt" style:font-size-asian="11pt" style:font-name-complex="Arial" style:font-size-complex="11pt" style:font-weight-complex="bold"/>
    </style:style>
    <style:style style:name="T64_3" style:family="text">
      <style:text-properties fo:font-size="11pt" style:font-size-asian="11pt" style:font-name-complex="Arial" style:font-size-complex="11pt" style:font-weight-complex="bold"/>
    </style:style>
    <style:style style:name="T64_4" style:family="text">
      <style:text-properties fo:font-size="11pt" style:font-size-asian="11pt" style:font-name-complex="Arial" style:font-size-complex="11pt" style:font-weight-complex="bold"/>
    </style:style>
    <style:style style:name="T64_5" style:family="text">
      <style:text-properties fo:font-size="11pt" style:font-size-asian="11pt" style:font-name-complex="Arial" style:font-size-complex="11pt" style:font-weight-complex="bold"/>
    </style:style>
    <style:style style:name="T64_6" style:family="text">
      <style:text-properties fo:font-size="11pt" style:font-size-asian="11pt" style:font-name-complex="Arial" style:font-size-complex="11pt" style:font-weight-complex="bold"/>
    </style:style>
    <style:style style:name="T64_7" style:family="text">
      <style:text-properties fo:font-size="11pt" style:font-size-asian="11pt" style:font-name-complex="Arial" style:font-size-complex="11pt" style:font-weight-complex="bold"/>
    </style:style>
    <style:style style:name="T64_8" style:family="text">
      <style:text-properties fo:font-size="11pt" style:font-size-asian="11pt" style:font-name-complex="Arial" style:font-size-complex="11pt" style:font-weight-complex="bold"/>
    </style:style>
    <style:style style:name="T64_9" style:family="text">
      <style:text-properties fo:font-size="11pt" style:font-size-asian="11pt" style:font-name-complex="Arial" style:font-size-complex="11pt" style:font-weight-complex="bold"/>
    </style:style>
    <style:style style:name="T64_10" style:family="text">
      <style:text-properties fo:font-size="11pt" style:font-size-asian="11pt" style:font-name-complex="Arial" style:font-size-complex="11pt" style:font-weight-complex="bold"/>
    </style:style>
    <style:style style:name="T64_11" style:family="text">
      <style:text-properties fo:font-size="11pt" style:font-size-asian="11pt" style:font-name-complex="Arial" style:font-size-complex="11pt" style:font-weight-complex="bold"/>
    </style:style>
    <style:style style:name="T64_12" style:family="text">
      <style:text-properties fo:font-size="11pt" style:font-size-asian="11pt" style:font-name-complex="Arial" style:font-size-complex="11pt" style:font-weight-complex="bold"/>
    </style:style>
    <style:style style:name="T64_13" style:family="text">
      <style:text-properties fo:font-size="11pt" style:font-size-asian="11pt" style:font-name-complex="Arial" style:font-size-complex="11pt" style:font-weight-complex="bold"/>
    </style:style>
    <style:style style:name="T64_14" style:family="text">
      <style:text-properties fo:font-size="11pt" style:font-size-asian="11pt" style:font-name-complex="Arial" style:font-size-complex="11pt" style:font-weight-complex="bold"/>
    </style:style>
    <style:style style:name="T64_15" style:family="text">
      <style:text-properties fo:font-size="11pt" style:font-size-asian="11pt" style:font-name-complex="Arial" style:font-size-complex="11pt" style:font-weight-complex="bold"/>
    </style:style>
    <style:style style:name="T64_16" style:family="text">
      <style:text-properties fo:font-size="11pt" style:font-size-asian="11pt" style:font-name-complex="Arial" style:font-size-complex="11pt" style:font-weight-complex="bold"/>
    </style:style>
    <style:style style:name="T64_17" style:family="text">
      <style:text-properties fo:font-size="11pt" style:font-size-asian="11pt" style:font-name-complex="Arial" style:font-size-complex="11pt" style:font-weight-complex="bold"/>
    </style:style>
    <style:style style:name="T64_18" style:family="text">
      <style:text-properties fo:font-size="11pt" style:font-size-asian="11pt" style:font-name-complex="Arial" style:font-size-complex="11pt" style:font-weight-complex="bold"/>
    </style:style>
    <style:style style:name="T64_19" style:family="text">
      <style:text-properties fo:font-size="11pt" style:font-size-asian="11pt" style:font-name-complex="Arial" style:font-size-complex="11pt" style:font-weight-complex="bold"/>
    </style:style>
    <style:style style:name="T64_20" style:family="text">
      <style:text-properties fo:font-size="11pt" style:font-size-asian="11pt" style:font-name-complex="Arial" style:font-size-complex="11pt" style:font-weight-complex="bold"/>
    </style:style>
    <style:style style:name="T64_21" style:family="text">
      <style:text-properties fo:font-size="11pt" style:font-size-asian="11pt" style:font-name-complex="Arial" style:font-size-complex="11pt" style:font-weight-complex="bold"/>
    </style:style>
    <style:style style:name="T64_22" style:family="text">
      <style:text-properties fo:font-size="11pt" style:font-size-asian="11pt" style:font-name-complex="Arial" style:font-size-complex="11pt" style:font-weight-complex="bold"/>
    </style:style>
    <style:style style:name="P65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65_1" style:family="text">
      <style:text-properties fo:font-size="11pt" style:font-size-asian="11pt" style:font-name-complex="Arial" style:font-size-complex="11pt" style:font-weight-complex="bold"/>
    </style:style>
    <style:style style:name="T65_2" style:family="text">
      <style:text-properties fo:font-size="11pt" style:font-size-asian="11pt" style:font-name-complex="Arial" style:font-size-complex="11pt" style:font-weight-complex="bold"/>
    </style:style>
    <style:style style:name="T65_3" style:family="text">
      <style:text-properties fo:font-size="11pt" style:font-size-asian="11pt" style:font-name-complex="Arial" style:font-size-complex="11pt" style:font-weight-complex="bold"/>
    </style:style>
    <style:style style:name="T65_4" style:family="text">
      <style:text-properties fo:font-size="11pt" style:font-size-asian="11pt" style:font-name-complex="Arial" style:font-size-complex="11pt" style:font-weight-complex="bold"/>
    </style:style>
    <style:style style:name="T65_5" style:family="text">
      <style:text-properties fo:font-size="11pt" style:font-size-asian="11pt" style:font-name-complex="Arial" style:font-size-complex="11pt" style:font-weight-complex="bold"/>
    </style:style>
    <style:style style:name="T65_6" style:family="text">
      <style:text-properties fo:font-size="11pt" style:font-size-asian="11pt" style:font-name-complex="Arial" style:font-size-complex="11pt" style:font-weight-complex="bold"/>
    </style:style>
    <style:style style:name="T65_7" style:family="text">
      <style:text-properties fo:font-size="11pt" style:font-size-asian="11pt" style:font-name-complex="Arial" style:font-size-complex="11pt" style:font-weight-complex="bold"/>
    </style:style>
    <style:style style:name="T65_8" style:family="text">
      <style:text-properties fo:font-size="11pt" style:font-size-asian="11pt" style:font-name-complex="Arial" style:font-size-complex="11pt" style:font-weight-complex="bold"/>
    </style:style>
    <style:style style:name="T65_9" style:family="text">
      <style:text-properties fo:font-size="11pt" style:font-size-asian="11pt" style:font-name-complex="Arial" style:font-size-complex="11pt" style:font-weight-complex="bold"/>
    </style:style>
    <style:style style:name="T65_10" style:family="text">
      <style:text-properties fo:font-size="11pt" style:font-size-asian="11pt" style:font-name-complex="Arial" style:font-size-complex="11pt" style:font-weight-complex="bold"/>
    </style:style>
    <style:style style:name="T65_11" style:family="text">
      <style:text-properties fo:font-size="11pt" style:font-size-asian="11pt" style:font-name-complex="Arial" style:font-size-complex="11pt" style:font-weight-complex="bold"/>
    </style:style>
    <style:style style:name="T65_12" style:family="text">
      <style:text-properties fo:font-size="11pt" style:font-size-asian="11pt" style:font-name-complex="Arial" style:font-size-complex="11pt" style:font-weight-complex="bold"/>
    </style:style>
    <style:style style:name="T65_13" style:family="text">
      <style:text-properties fo:font-size="11pt" style:font-size-asian="11pt" style:font-name-complex="Arial" style:font-size-complex="11pt" style:font-weight-complex="bold"/>
    </style:style>
    <style:style style:name="T65_14" style:family="text">
      <style:text-properties fo:font-size="11pt" style:font-size-asian="11pt" style:font-name-complex="Arial" style:font-size-complex="11pt" style:font-weight-complex="bold"/>
    </style:style>
    <style:style style:name="T65_15" style:family="text">
      <style:text-properties fo:font-size="11pt" style:font-size-asian="11pt" style:font-name-complex="Arial" style:font-size-complex="11pt" style:font-weight-complex="bold"/>
    </style:style>
    <style:style style:name="T65_16" style:family="text">
      <style:text-properties fo:font-size="11pt" style:font-size-asian="11pt" style:font-name-complex="Arial" style:font-size-complex="11pt" style:font-weight-complex="bold"/>
    </style:style>
    <style:style style:name="T65_17" style:family="text">
      <style:text-properties fo:font-size="11pt" style:font-size-asian="11pt" style:font-name-complex="Arial" style:font-size-complex="11pt" style:font-weight-complex="bold"/>
    </style:style>
    <style:style style:name="T65_18" style:family="text">
      <style:text-properties fo:font-size="11pt" style:font-size-asian="11pt" style:font-name-complex="Arial" style:font-size-complex="11pt" style:font-weight-complex="bold"/>
    </style:style>
    <style:style style:name="T65_19" style:family="text">
      <style:text-properties fo:font-size="11pt" style:font-size-asian="11pt" style:font-name-complex="Arial" style:font-size-complex="11pt" style:font-weight-complex="bold"/>
    </style:style>
    <style:style style:name="T65_20" style:family="text">
      <style:text-properties fo:font-size="11pt" style:font-size-asian="11pt" style:font-name-complex="Arial" style:font-size-complex="11pt" style:font-weight-complex="bold"/>
    </style:style>
    <style:style style:name="P66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67" style:family="paragraph" style:parent-style-name="List_20_Paragraph">
      <style:paragraph-properties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67_1" style:family="text">
      <style:text-properties fo:font-size="11pt" style:font-size-asian="11pt" style:font-name-complex="Arial" style:font-size-complex="11pt" style:font-weight-complex="bold"/>
    </style:style>
    <style:style style:name="T67_2" style:family="text">
      <style:text-properties fo:font-size="11pt" style:font-size-asian="11pt" style:font-name-complex="Arial" style:font-size-complex="11pt" style:font-weight-complex="bold"/>
    </style:style>
    <style:style style:name="T67_3" style:family="text">
      <style:text-properties fo:font-size="11pt" style:font-size-asian="11pt" style:font-name-complex="Arial" style:font-size-complex="11pt" style:font-weight-complex="bold"/>
    </style:style>
    <style:style style:name="T67_4" style:family="text">
      <style:text-properties fo:font-size="11pt" style:font-size-asian="11pt" style:font-name-complex="Arial" style:font-size-complex="11pt" style:font-weight-complex="bold"/>
    </style:style>
    <style:style style:name="T67_5" style:family="text">
      <style:text-properties fo:font-size="11pt" style:font-size-asian="11pt" style:font-name-complex="Arial" style:font-size-complex="11pt" style:font-weight-complex="bold"/>
    </style:style>
    <style:style style:name="T67_6" style:family="text">
      <style:text-properties fo:font-size="11pt" style:font-size-asian="11pt" style:font-name-complex="Arial" style:font-size-complex="11pt" style:font-weight-complex="bold"/>
    </style:style>
    <style:style style:name="T67_7" style:family="text">
      <style:text-properties fo:font-size="11pt" style:font-size-asian="11pt" style:font-name-complex="Arial" style:font-size-complex="11pt" style:font-weight-complex="bold"/>
    </style:style>
    <style:style style:name="T67_8" style:family="text">
      <style:text-properties fo:font-size="11pt" style:font-size-asian="11pt" style:font-name-complex="Arial" style:font-size-complex="11pt" style:font-weight-complex="bold"/>
    </style:style>
    <style:style style:name="T67_9" style:family="text">
      <style:text-properties fo:font-size="11pt" style:font-size-asian="11pt" style:font-name-complex="Arial" style:font-size-complex="11pt" style:font-weight-complex="bold"/>
    </style:style>
    <style:style style:name="T67_10" style:family="text">
      <style:text-properties fo:font-size="11pt" style:font-size-asian="11pt" style:font-name-complex="Arial" style:font-size-complex="11pt" style:font-weight-complex="bold"/>
    </style:style>
    <style:style style:name="T67_11" style:family="text">
      <style:text-properties fo:font-size="11pt" style:font-size-asian="11pt" style:font-name-complex="Arial" style:font-size-complex="11pt" style:font-weight-complex="bold"/>
    </style:style>
    <style:style style:name="T67_12" style:family="text">
      <style:text-properties fo:font-size="11pt" style:font-size-asian="11pt" style:font-name-complex="Arial" style:font-size-complex="11pt" style:font-weight-complex="bold"/>
    </style:style>
    <style:style style:name="T67_13" style:family="text">
      <style:text-properties fo:font-size="11pt" style:font-size-asian="11pt" style:font-name-complex="Arial" style:font-size-complex="11pt" style:font-weight-complex="bold"/>
    </style:style>
    <style:style style:name="T67_14" style:family="text">
      <style:text-properties fo:font-size="11pt" style:font-size-asian="11pt" style:font-name-complex="Arial" style:font-size-complex="11pt" style:font-weight-complex="bold"/>
    </style:style>
    <style:style style:name="T67_15" style:family="text">
      <style:text-properties fo:font-size="11pt" style:font-size-asian="11pt" style:font-name-complex="Arial" style:font-size-complex="11pt" style:font-weight-complex="bold"/>
    </style:style>
    <style:style style:name="T67_16" style:family="text">
      <style:text-properties fo:font-size="11pt" style:font-size-asian="11pt" style:font-name-complex="Arial" style:font-size-complex="11pt" style:font-weight-complex="bold"/>
    </style:style>
    <style:style style:name="T67_17" style:family="text">
      <style:text-properties fo:font-size="11pt" style:font-size-asian="11pt" style:font-name-complex="Arial" style:font-size-complex="11pt" style:font-weight-complex="bold"/>
    </style:style>
    <style:style style:name="T67_18" style:family="text">
      <style:text-properties fo:font-size="11pt" style:font-size-asian="11pt" style:font-name-complex="Arial" style:font-size-complex="11pt" style:font-weight-complex="bold"/>
    </style:style>
    <style:style style:name="T67_19" style:family="text">
      <style:text-properties fo:font-size="11pt" style:font-size-asian="11pt" style:font-name-complex="Arial" style:font-size-complex="11pt" style:font-weight-complex="bold"/>
    </style:style>
    <style:style style:name="T67_20" style:family="text">
      <style:text-properties fo:font-size="11pt" style:font-size-asian="11pt" style:font-name-complex="Arial" style:font-size-complex="11pt" style:font-weight-complex="bold"/>
    </style:style>
    <style:style style:name="T67_21" style:family="text">
      <style:text-properties fo:font-size="11pt" style:font-size-asian="11pt" style:font-name-complex="Arial" style:font-size-complex="11pt" style:font-weight-complex="bold"/>
    </style:style>
    <style:style style:name="T67_22" style:family="text">
      <style:text-properties fo:font-size="11pt" style:font-size-asian="11pt" style:font-name-complex="Arial" style:font-size-complex="11pt" style:font-weight-complex="bold"/>
    </style:style>
    <style:style style:name="T67_23" style:family="text">
      <style:text-properties fo:font-size="11pt" style:font-size-asian="11pt" style:font-name-complex="Arial" style:font-size-complex="11pt" style:font-weight-complex="bold"/>
    </style:style>
    <style:style style:name="P68" style:family="paragraph" style:parent-style-name="Normal"/>
    <style:style style:name="T68_1" style:family="text">
      <style:text-properties fo:font-size="11pt" style:font-size-asian="11pt" style:font-name-complex="Arial" style:font-size-complex="11pt" fo:font-weight="bold" style:font-weight-asian="bold"/>
    </style:style>
    <style:style style:name="T68_2" style:family="text">
      <style:text-properties fo:font-size="11pt" style:font-size-asian="11pt" style:font-name-complex="Arial" style:font-size-complex="11pt"/>
    </style:style>
    <style:style style:name="P69" style:family="paragraph" style:parent-style-name="Normal">
      <style:text-properties fo:font-size="11pt" style:font-size-asian="11pt" style:font-name-complex="Arial" style:font-size-complex="11pt"/>
    </style:style>
    <style:style style:name="P70" style:family="paragraph" style:parent-style-name="Normal"/>
    <style:style style:name="T70_1" style:family="text">
      <style:text-properties fo:font-size="11pt" style:font-size-asian="11pt" style:font-name-complex="Arial" style:font-size-complex="11pt"/>
    </style:style>
    <style:style style:name="T70_2" style:family="text">
      <style:text-properties fo:font-size="11pt" style:font-size-asian="11pt" style:font-name-complex="Arial" style:font-size-complex="11pt"/>
    </style:style>
    <style:style style:name="T70_3" style:family="text">
      <style:text-properties fo:font-size="11pt" style:font-size-asian="11pt" style:font-name-complex="Arial" style:font-size-complex="11pt"/>
    </style:style>
    <style:style style:name="T70_4" style:family="text">
      <style:text-properties fo:font-size="11pt" style:font-size-asian="11pt" style:font-name-complex="Arial" style:font-size-complex="11pt"/>
    </style:style>
    <style:style style:name="T70_5" style:family="text">
      <style:text-properties fo:font-size="11pt" style:font-size-asian="11pt" style:font-name-complex="Arial" style:font-size-complex="11pt"/>
    </style:style>
    <style:style style:name="T70_6" style:family="text">
      <style:text-properties fo:font-size="11pt" style:font-size-asian="11pt" style:font-name-complex="Arial" style:font-size-complex="11pt"/>
    </style:style>
    <style:style style:name="T70_7" style:family="text">
      <style:text-properties fo:font-size="11pt" style:font-size-asian="11pt" style:font-name-complex="Arial" style:font-size-complex="11pt"/>
    </style:style>
    <style:style style:name="T70_8" style:family="text">
      <style:text-properties fo:font-size="11pt" style:font-size-asian="11pt" style:font-name-complex="Arial" style:font-size-complex="11pt"/>
    </style:style>
    <style:style style:name="T70_9" style:family="text">
      <style:text-properties fo:font-size="11pt" style:font-size-asian="11pt" style:font-name-complex="Arial" style:font-size-complex="11pt"/>
    </style:style>
    <style:style style:name="T70_10" style:family="text">
      <style:text-properties fo:font-size="11pt" style:font-size-asian="11pt" style:font-name-complex="Arial" style:font-size-complex="11pt"/>
    </style:style>
    <style:style style:name="T70_11" style:family="text">
      <style:text-properties fo:font-size="11pt" style:font-size-asian="11pt" style:font-name-complex="Arial" style:font-size-complex="11pt"/>
    </style:style>
    <style:style style:name="T70_12" style:family="text">
      <style:text-properties fo:font-size="11pt" style:font-size-asian="11pt" style:font-name-complex="Arial" style:font-size-complex="11pt"/>
    </style:style>
    <style:style style:name="P71" style:family="paragraph" style:parent-style-name="Normal">
      <style:text-properties fo:font-size="11pt" style:font-size-asian="11pt" style:font-name-complex="Arial" style:font-size-complex="11pt"/>
    </style:style>
    <style:style style:name="P72" style:family="paragraph" style:parent-style-name="List_20_Paragraph">
      <style:text-properties fo:font-size="11pt" style:font-size-asian="11pt" style:font-name-complex="Arial" style:font-size-complex="11pt"/>
    </style:style>
    <style:style style:name="T72_1" style:family="text">
      <style:text-properties fo:font-size="11pt" style:font-size-asian="11pt" style:font-name-complex="Arial" style:font-size-complex="11pt"/>
    </style:style>
    <style:style style:name="T72_2" style:family="text">
      <style:text-properties fo:font-size="11pt" style:font-size-asian="11pt" style:font-name-complex="Arial" style:font-size-complex="11pt"/>
    </style:style>
    <style:style style:name="T72_3" style:family="text">
      <style:text-properties fo:font-size="11pt" style:font-size-asian="11pt" style:font-name-complex="Arial" style:font-size-complex="11pt"/>
    </style:style>
    <style:style style:name="T72_4" style:family="text">
      <style:text-properties fo:font-size="11pt" style:font-size-asian="11pt" style:font-name-complex="Arial" style:font-size-complex="11pt"/>
    </style:style>
    <style:style style:name="T72_5" style:family="text">
      <style:text-properties fo:font-size="11pt" style:font-size-asian="11pt" style:font-name-complex="Arial" style:font-size-complex="11pt"/>
    </style:style>
    <style:style style:name="T72_6" style:family="text">
      <style:text-properties fo:font-size="11pt" style:font-size-asian="11pt" style:font-name-complex="Arial" style:font-size-complex="11pt"/>
    </style:style>
    <style:style style:name="T72_7" style:family="text">
      <style:text-properties fo:font-size="11pt" style:font-size-asian="11pt" style:font-name-complex="Arial" style:font-size-complex="11pt"/>
    </style:style>
    <style:style style:name="P73" style:family="paragraph" style:parent-style-name="List_20_Paragraph">
      <style:text-properties fo:font-size="11pt" style:font-size-asian="11pt" style:font-name-complex="Arial" style:font-size-complex="11pt"/>
    </style:style>
    <style:style style:name="T73_1" style:family="text">
      <style:text-properties fo:font-size="11pt" style:font-size-asian="11pt" style:font-name-complex="Arial" style:font-size-complex="11pt"/>
    </style:style>
    <style:style style:name="T73_2" style:family="text">
      <style:text-properties fo:font-size="11pt" style:font-size-asian="11pt" style:font-name-complex="Arial" style:font-size-complex="11pt"/>
    </style:style>
    <style:style style:name="T73_3" style:family="text">
      <style:text-properties fo:font-size="11pt" style:font-size-asian="11pt" style:font-name-complex="Arial" style:font-size-complex="11pt"/>
    </style:style>
    <style:style style:name="P74" style:family="paragraph" style:parent-style-name="List_20_Paragraph">
      <style:text-properties fo:font-size="11pt" style:font-size-asian="11pt" style:font-name-complex="Arial" style:font-size-complex="11pt"/>
    </style:style>
    <style:style style:name="T74_1" style:family="text">
      <style:text-properties fo:font-size="11pt" style:font-size-asian="11pt" style:font-name-complex="Arial" style:font-size-complex="11pt"/>
    </style:style>
    <style:style style:name="P75" style:family="paragraph" style:parent-style-name="List_20_Paragraph"/>
    <style:style style:name="T75_1" style:family="text">
      <style:text-properties fo:font-size="11pt" style:font-size-asian="11pt" style:font-name-complex="Arial" style:font-size-complex="11pt"/>
    </style:style>
    <style:style style:name="P76" style:family="paragraph" style:parent-style-name="List_20_Paragraph">
      <style:text-properties fo:font-size="11pt" style:font-size-asian="11pt" style:font-name-complex="Arial" style:font-size-complex="11pt"/>
    </style:style>
    <style:style style:name="P77" style:family="paragraph" style:parent-style-name="List_20_Paragraph">
      <style:text-properties fo:font-size="11pt" style:font-size-asian="11pt" style:font-name-complex="Arial" style:font-size-complex="11pt"/>
    </style:style>
    <style:style style:name="P78" style:family="paragraph" style:parent-style-name="List_20_Paragraph">
      <style:text-properties fo:font-size="11pt" style:font-size-asian="11pt" style:font-name-complex="Arial" style:font-size-complex="11pt"/>
    </style:style>
    <style:style style:name="P79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9_1" style:family="text">
      <style:text-properties fo:font-size="11pt" style:font-size-asian="11pt" style:font-name-complex="Arial" style:font-size-complex="11pt" fo:font-weight="bold" style:font-weight-asian="bold"/>
    </style:style>
    <style:style style:name="P80" style:family="paragraph" style:parent-style-name="Normal">
      <style:text-properties fo:font-size="11pt" style:font-size-asian="11pt" style:font-name-complex="Arial" style:font-size-complex="11pt"/>
    </style:style>
    <style:style style:name="P81" style:family="paragraph" style:parent-style-name="Normal">
      <style:paragraph-properties fo:text-align="justify"/>
    </style:style>
    <style:style style:name="T81_1" style:family="text">
      <style:text-properties fo:color="#000000" fo:font-size="11pt" style:font-size-asian="11pt" style:font-name-complex="Arial" style:font-size-complex="11pt"/>
    </style:style>
    <style:style style:name="T81_2" style:family="text">
      <style:text-properties fo:color="#000000" fo:font-size="11pt" style:font-size-asian="11pt" style:font-name-complex="Arial" style:font-size-complex="11pt"/>
    </style:style>
    <style:style style:name="T81_3" style:family="text">
      <style:text-properties fo:color="#000000" fo:font-size="11pt" style:font-size-asian="11pt" style:font-name-complex="Arial" style:font-size-complex="11pt"/>
    </style:style>
    <style:style style:name="T81_4" style:family="text">
      <style:text-properties fo:color="#000000" fo:font-size="11pt" style:font-size-asian="11pt" style:font-name-complex="Arial" style:font-size-complex="11pt"/>
    </style:style>
    <style:style style:name="T81_5" style:family="text">
      <style:text-properties fo:color="#000000" fo:font-size="11pt" style:font-size-asian="11pt" style:font-name-complex="Arial" style:font-size-complex="11pt"/>
    </style:style>
    <style:style style:name="P82" style:family="paragraph" style:parent-style-name="Normal">
      <style:paragraph-properties fo:text-align="justify"/>
      <style:text-properties fo:color="#000000" fo:font-size="11pt" style:font-size-asian="11pt" style:font-name-complex="Arial" style:font-size-complex="11pt"/>
    </style:style>
    <style:style style:name="P83" style:family="paragraph" style:parent-style-name="Normal">
      <style:paragraph-properties fo:text-align="justify"/>
    </style:style>
    <style:style style:name="T83_1" style:family="text">
      <style:text-properties fo:color="#000000" fo:font-size="11pt" style:font-size-asian="11pt" style:font-name-complex="Arial" style:font-size-complex="11pt"/>
    </style:style>
    <style:style style:name="T83_2" style:family="text">
      <style:text-properties fo:color="#000000" fo:font-size="11pt" style:font-size-asian="11pt" style:font-name-complex="Arial" style:font-size-complex="11pt"/>
    </style:style>
    <style:style style:name="T83_3" style:family="text">
      <style:text-properties fo:color="#000000" fo:font-size="11pt" style:font-size-asian="11pt" style:font-name-complex="Arial" style:font-size-complex="11pt"/>
    </style:style>
    <style:style style:name="P84" style:family="paragraph" style:parent-style-name="Normal">
      <style:text-properties fo:font-size="11pt" style:font-size-asian="11pt" style:font-name-complex="Arial" style:font-size-complex="11pt"/>
    </style:style>
    <style:style style:name="P85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/>
    </style:style>
    <style:style style:name="T85_1" style:family="text">
      <style:text-properties fo:font-style="normal" style:font-style-asian="normal" fo:font-size="11pt" style:font-size-asian="11pt" style:font-size-complex="11pt"/>
    </style:style>
    <style:style style:name="P86" style:family="paragraph" style:parent-style-name="Normal">
      <style:text-properties fo:color="#ff0000" fo:font-size="11pt" style:font-size-asian="11pt" style:font-name-complex="Arial" style:font-size-complex="11pt" style:font-weight-complex="bold"/>
    </style:style>
    <style:style style:name="P87" style:family="paragraph" style:parent-style-name="Normal"/>
    <style:style style:name="T8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88" style:family="paragraph" style:parent-style-name="List_20_Paragraph">
      <style:paragraph-properties fo:margin-left="0.635cm"/>
      <style:text-properties fo:font-size="11pt" style:font-size-asian="11pt" style:font-name-complex="Arial" style:font-size-complex="11pt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fo:font-size="11pt" style:font-size-asian="11pt" style:font-name-complex="Arial" style:font-size-complex="11pt" style:font-weight-complex="bold"/>
    </style:style>
    <style:style style:name="T89_2" style:family="text">
      <style:text-properties fo:font-size="11pt" style:font-size-asian="11pt" style:font-name-complex="Arial" style:font-size-complex="11pt" style:font-weight-complex="bold"/>
    </style:style>
    <style:style style:name="T89_3" style:family="text">
      <style:text-properties fo:font-size="11pt" style:font-size-asian="11pt" style:font-name-complex="Arial" style:font-size-complex="11pt" style:font-weight-complex="bold"/>
    </style:style>
    <style:style style:name="T89_4" style:family="text">
      <style:text-properties fo:font-size="11pt" style:font-size-asian="11pt" style:font-name-complex="Arial" style:font-size-complex="11pt" style:font-weight-complex="bold"/>
    </style:style>
    <style:style style:name="T89_5" style:family="text">
      <style:text-properties fo:font-size="11pt" style:font-size-asian="11pt" style:font-name-complex="Arial" style:font-size-complex="11pt" style:font-weight-complex="bold"/>
    </style:style>
    <style:style style:name="T89_6" style:family="text">
      <style:text-properties fo:font-size="11pt" style:font-size-asian="11pt" style:font-name-complex="Arial" style:font-size-complex="11pt"/>
    </style:style>
    <style:style style:name="T89_7" style:family="text">
      <style:text-properties fo:font-size="11pt" style:font-size-asian="11pt" style:font-name-complex="Arial" style:font-size-complex="11pt"/>
    </style:style>
    <style:style style:name="T89_8" style:family="text">
      <style:text-properties fo:font-size="11pt" style:font-size-asian="11pt" style:font-name-complex="Arial" style:font-size-complex="11pt"/>
    </style:style>
    <style:style style:name="T89_9" style:family="text">
      <style:text-properties fo:font-size="11pt" style:font-size-asian="11pt" style:font-name-complex="Arial" style:font-size-complex="11pt" style:font-weight-complex="bold"/>
    </style:style>
    <style:style style:name="T89_10" style:family="text">
      <style:text-properties fo:font-size="11pt" style:font-size-asian="11pt" style:font-name-complex="Arial" style:font-size-complex="11pt" style:font-weight-complex="bold"/>
    </style:style>
    <style:style style:name="T89_11" style:family="text">
      <style:text-properties fo:font-size="11pt" style:font-size-asian="11pt" style:font-name-complex="Arial" style:font-size-complex="11pt" style:font-weight-complex="bold"/>
    </style:style>
    <style:style style:name="T89_12" style:family="text">
      <style:text-properties fo:font-size="11pt" style:font-size-asian="11pt" style:font-name-complex="Arial" style:font-size-complex="11pt" style:font-weight-complex="bold"/>
    </style:style>
    <style:style style:name="P90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91" style:family="paragraph" style:parent-style-name="List_20_Paragraph">
      <style:paragraph-properties fo:margin-left="0.635cm"/>
      <style:text-properties style:font-style-complex="italic" fo:font-size="11pt" style:font-size-asian="11pt" style:font-name-complex="Arial" style:font-size-complex="11pt"/>
    </style:style>
    <style:style style:name="T91_1" style:family="text">
      <style:text-properties style:font-style-complex="italic" fo:font-size="11pt" style:font-size-asian="11pt" style:font-name-complex="Arial" style:font-size-complex="11pt"/>
    </style:style>
    <style:style style:name="P92" style:family="paragraph" style:parent-style-name="List_20_Paragraph">
      <style:paragraph-properties fo:margin-left="0.635cm"/>
      <style:text-properties style:font-style-complex="italic" fo:font-size="11pt" style:font-size-asian="11pt" style:font-name-complex="Arial" style:font-size-complex="11pt"/>
    </style:style>
    <style:style style:name="T92_1" style:family="text">
      <style:text-properties style:font-style-complex="italic" fo:font-size="11pt" style:font-size-asian="11pt" style:font-name-complex="Arial" style:font-size-complex="11pt"/>
    </style:style>
    <style:style style:name="P93" style:family="paragraph" style:parent-style-name="List_20_Paragraph">
      <style:paragraph-properties fo:margin-left="0.635cm"/>
      <style:text-properties style:font-style-complex="italic" fo:font-size="11pt" style:font-size-asian="11pt" style:font-name-complex="Arial" style:font-size-complex="11pt"/>
    </style:style>
    <style:style style:name="T93_1" style:family="text">
      <style:text-properties style:font-style-complex="italic" fo:font-size="11pt" style:font-size-asian="11pt" style:font-name-complex="Arial" style:font-size-complex="11pt"/>
    </style:style>
    <style:style style:name="P94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fo:font-size="11pt" style:font-size-asian="11pt" style:font-name-complex="Arial" style:font-size-complex="11pt" style:font-weight-complex="bold"/>
    </style:style>
    <style:style style:name="T95_2" style:family="text">
      <style:text-properties fo:font-size="11pt" style:font-size-asian="11pt" style:font-name-complex="Arial" style:font-size-complex="11pt" style:font-weight-complex="bold"/>
    </style:style>
    <style:style style:name="T95_3" style:family="text">
      <style:text-properties fo:font-size="11pt" style:font-size-asian="11pt" style:font-name-complex="Arial" style:font-size-complex="11pt" style:font-weight-complex="bold"/>
    </style:style>
    <style:style style:name="T95_4" style:family="text">
      <style:text-properties fo:font-size="11pt" style:font-size-asian="11pt" style:font-name-complex="Arial" style:font-size-complex="11pt" style:font-weight-complex="bold"/>
    </style:style>
    <style:style style:name="T95_5" style:family="text">
      <style:text-properties fo:font-size="11pt" style:font-size-asian="11pt" style:font-name-complex="Arial" style:font-size-complex="11pt" style:font-weight-complex="bold"/>
    </style:style>
    <style:style style:name="T95_6" style:family="text">
      <style:text-properties fo:font-size="11pt" style:font-size-asian="11pt" style:font-name-complex="Arial" style:font-size-complex="11pt" style:font-weight-complex="bold"/>
    </style:style>
    <style:style style:name="T95_7" style:family="text">
      <style:text-properties fo:font-size="11pt" style:font-size-asian="11pt" style:font-name-complex="Arial" style:font-size-complex="11pt" style:font-weight-complex="bold"/>
    </style:style>
    <style:style style:name="T95_8" style:family="text">
      <style:text-properties fo:font-size="11pt" style:font-size-asian="11pt" style:font-name-complex="Arial" style:font-size-complex="11pt" style:font-weight-complex="bold"/>
    </style:style>
    <style:style style:name="T95_9" style:family="text">
      <style:text-properties fo:font-size="11pt" style:font-size-asian="11pt" style:font-name-complex="Arial" style:font-size-complex="11pt" style:font-weight-complex="bold"/>
    </style:style>
    <style:style style:name="T95_10" style:family="text">
      <style:text-properties fo:font-size="11pt" style:font-size-asian="11pt" style:font-name-complex="Arial" style:font-size-complex="11pt" style:font-weight-complex="bold"/>
    </style:style>
    <style:style style:name="T95_11" style:family="text">
      <style:text-properties fo:font-size="11pt" style:font-size-asian="11pt" style:font-name-complex="Arial" style:font-size-complex="11pt" style:font-weight-complex="bold"/>
    </style:style>
    <style:style style:name="T95_12" style:family="text">
      <style:text-properties fo:font-size="11pt" style:font-size-asian="11pt" style:font-name-complex="Arial" style:font-size-complex="11pt" style:font-weight-complex="bold"/>
    </style:style>
    <style:style style:name="T95_13" style:family="text">
      <style:text-properties fo:font-size="11pt" style:font-size-asian="11pt" style:font-name-complex="Arial" style:font-size-complex="11pt" style:font-weight-complex="bold"/>
    </style:style>
    <style:style style:name="T95_14" style:family="text">
      <style:text-properties fo:font-size="11pt" style:font-size-asian="11pt" style:font-name-complex="Arial" style:font-size-complex="11pt" style:font-weight-complex="bold"/>
    </style:style>
    <style:style style:name="T95_15" style:family="text">
      <style:text-properties fo:font-size="11pt" style:font-size-asian="11pt" style:font-name-complex="Arial" style:font-size-complex="11pt" style:font-weight-complex="bold"/>
    </style:style>
    <style:style style:name="T95_16" style:family="text">
      <style:text-properties fo:font-size="11pt" style:font-size-asian="11pt" style:font-name-complex="Arial" style:font-size-complex="11pt" style:font-weight-complex="bold"/>
    </style:style>
    <style:style style:name="T95_17" style:family="text">
      <style:text-properties fo:font-size="11pt" style:font-size-asian="11pt" style:font-name-complex="Arial" style:font-size-complex="11pt" style:font-weight-complex="bold"/>
    </style:style>
    <style:style style:name="T95_18" style:family="text">
      <style:text-properties fo:font-size="11pt" style:font-size-asian="11pt" style:font-name-complex="Arial" style:font-size-complex="11pt" style:font-weight-complex="bold"/>
    </style:style>
    <style:style style:name="T95_19" style:family="text">
      <style:text-properties fo:font-size="11pt" style:font-size-asian="11pt" style:font-name-complex="Arial" style:font-size-complex="11pt" style:font-weight-complex="bold"/>
    </style:style>
    <style:style style:name="T95_20" style:family="text">
      <style:text-properties fo:font-size="11pt" style:font-size-asian="11pt" style:font-name-complex="Arial" style:font-size-complex="11pt" style:font-weight-complex="bold"/>
    </style:style>
    <style:style style:name="T95_21" style:family="text">
      <style:text-properties fo:font-size="11pt" style:font-size-asian="11pt" style:font-name-complex="Arial" style:font-size-complex="11pt" style:font-weight-complex="bold"/>
    </style:style>
    <style:style style:name="T95_22" style:family="text">
      <style:text-properties fo:font-size="11pt" style:font-size-asian="11pt" style:font-name-complex="Arial" style:font-size-complex="11pt" style:font-weight-complex="bold"/>
    </style:style>
    <style:style style:name="T95_23" style:family="text">
      <style:text-properties fo:font-size="11pt" style:font-size-asian="11pt" style:font-name-complex="Arial" style:font-size-complex="11pt" style:font-weight-complex="bold"/>
    </style:style>
    <style:style style:name="T95_24" style:family="text">
      <style:text-properties fo:font-size="11pt" style:font-size-asian="11pt" style:font-name-complex="Arial" style:font-size-complex="11pt" style:font-weight-complex="bold"/>
    </style:style>
    <style:style style:name="P96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fo:font-size="11pt" style:font-size-asian="11pt" style:font-name-complex="Arial" style:font-size-complex="11pt" style:font-weight-complex="bold"/>
    </style:style>
    <style:style style:name="T97_2" style:family="text">
      <style:text-properties fo:font-size="11pt" style:font-size-asian="11pt" style:font-name-complex="Arial" style:font-size-complex="11pt" style:font-weight-complex="bold"/>
    </style:style>
    <style:style style:name="T97_3" style:family="text">
      <style:text-properties fo:font-size="11pt" style:font-size-asian="11pt" style:font-name-complex="Arial" style:font-size-complex="11pt" style:font-weight-complex="bold"/>
    </style:style>
    <style:style style:name="T97_4" style:family="text">
      <style:text-properties fo:font-size="11pt" style:font-size-asian="11pt" style:font-name-complex="Arial" style:font-size-complex="11pt" style:font-weight-complex="bold"/>
    </style:style>
    <style:style style:name="T97_5" style:family="text">
      <style:text-properties fo:font-size="11pt" style:font-size-asian="11pt" style:font-name-complex="Arial" style:font-size-complex="11pt" style:font-weight-complex="bold"/>
    </style:style>
    <style:style style:name="T97_6" style:family="text">
      <style:text-properties fo:font-size="11pt" style:font-size-asian="11pt" style:font-name-complex="Arial" style:font-size-complex="11pt" style:font-weight-complex="bold"/>
    </style:style>
    <style:style style:name="T97_7" style:family="text">
      <style:text-properties fo:font-size="11pt" style:font-size-asian="11pt" style:font-name-complex="Arial" style:font-size-complex="11pt" style:font-weight-complex="bold"/>
    </style:style>
    <style:style style:name="T97_8" style:family="text">
      <style:text-properties fo:font-size="11pt" style:font-size-asian="11pt" style:font-name-complex="Arial" style:font-size-complex="11pt" style:font-weight-complex="bold"/>
    </style:style>
    <style:style style:name="T97_9" style:family="text">
      <style:text-properties fo:font-size="11pt" style:font-size-asian="11pt" style:font-name-complex="Arial" style:font-size-complex="11pt" style:font-weight-complex="bold"/>
    </style:style>
    <style:style style:name="T97_10" style:family="text">
      <style:text-properties fo:font-size="11pt" style:font-size-asian="11pt" style:font-name-complex="Arial" style:font-size-complex="11pt" style:font-weight-complex="bold"/>
    </style:style>
    <style:style style:name="T97_11" style:family="text">
      <style:text-properties fo:font-size="11pt" style:font-size-asian="11pt" style:font-name-complex="Arial" style:font-size-complex="11pt" style:font-weight-complex="bold"/>
    </style:style>
    <style:style style:name="T97_12" style:family="text">
      <style:text-properties fo:font-size="11pt" style:font-size-asian="11pt" style:font-name-complex="Arial" style:font-size-complex="11pt" style:font-weight-complex="bold"/>
    </style:style>
    <style:style style:name="T97_13" style:family="text">
      <style:text-properties fo:font-size="11pt" style:font-size-asian="11pt" style:font-name-complex="Arial" style:font-size-complex="11pt" style:font-weight-complex="bold"/>
    </style:style>
    <style:style style:name="T97_14" style:family="text">
      <style:text-properties fo:font-size="11pt" style:font-size-asian="11pt" style:font-name-complex="Arial" style:font-size-complex="11pt" style:font-weight-complex="bold"/>
    </style:style>
    <style:style style:name="T97_15" style:family="text">
      <style:text-properties fo:font-size="11pt" style:font-size-asian="11pt" style:font-name-complex="Arial" style:font-size-complex="11pt" style:font-weight-complex="bold"/>
    </style:style>
    <style:style style:name="T97_16" style:family="text">
      <style:text-properties fo:font-size="11pt" style:font-size-asian="11pt" style:font-name-complex="Arial" style:font-size-complex="11pt" style:font-weight-complex="bold"/>
    </style:style>
    <style:style style:name="T97_17" style:family="text">
      <style:text-properties fo:font-size="11pt" style:font-size-asian="11pt" style:font-name-complex="Arial" style:font-size-complex="11pt" style:font-weight-complex="bold"/>
    </style:style>
    <style:style style:name="T97_18" style:family="text">
      <style:text-properties fo:font-size="11pt" style:font-size-asian="11pt" style:font-name-complex="Arial" style:font-size-complex="11pt" style:font-weight-complex="bold"/>
    </style:style>
    <style:style style:name="T97_19" style:family="text">
      <style:text-properties fo:font-size="11pt" style:font-size-asian="11pt" style:font-name-complex="Arial" style:font-size-complex="11pt" style:font-weight-complex="bold"/>
    </style:style>
    <style:style style:name="T97_20" style:family="text">
      <style:text-properties fo:font-size="11pt" style:font-size-asian="11pt" style:font-name-complex="Arial" style:font-size-complex="11pt" style:font-weight-complex="bold"/>
    </style:style>
    <style:style style:name="T97_21" style:family="text">
      <style:text-properties fo:font-size="11pt" style:font-size-asian="11pt" style:font-name-complex="Arial" style:font-size-complex="11pt" style:font-weight-complex="bold"/>
    </style:style>
    <style:style style:name="T97_22" style:family="text">
      <style:text-properties fo:font-size="11pt" style:font-size-asian="11pt" style:font-name-complex="Arial" style:font-size-complex="11pt" style:font-weight-complex="bold"/>
    </style:style>
    <style:style style:name="T97_23" style:family="text">
      <style:text-properties fo:font-size="11pt" style:font-size-asian="11pt" style:font-name-complex="Arial" style:font-size-complex="11pt" style:font-weight-complex="bold"/>
    </style:style>
    <style:style style:name="T97_24" style:family="text">
      <style:text-properties fo:font-size="11pt" style:font-size-asian="11pt" style:font-name-complex="Arial" style:font-size-complex="11pt" style:font-weight-complex="bold"/>
    </style:style>
    <style:style style:name="T97_25" style:family="text">
      <style:text-properties fo:font-size="11pt" style:font-size-asian="11pt" style:font-name-complex="Arial" style:font-size-complex="11pt" style:font-weight-complex="bold"/>
    </style:style>
    <style:style style:name="T97_26" style:family="text">
      <style:text-properties fo:font-size="11pt" style:font-size-asian="11pt" style:font-name-complex="Arial" style:font-size-complex="11pt" style:font-weight-complex="bold"/>
    </style:style>
    <style:style style:name="T97_27" style:family="text">
      <style:text-properties fo:font-size="11pt" style:font-size-asian="11pt" style:font-name-complex="Arial" style:font-size-complex="11pt" style:font-weight-complex="bold"/>
    </style:style>
    <style:style style:name="T97_28" style:family="text">
      <style:text-properties fo:font-size="11pt" style:font-size-asian="11pt" style:font-name-complex="Arial" style:font-size-complex="11pt" style:font-weight-complex="bold"/>
    </style:style>
    <style:style style:name="T97_29" style:family="text">
      <style:text-properties fo:font-size="11pt" style:font-size-asian="11pt" style:font-name-complex="Arial" style:font-size-complex="11pt" style:font-weight-complex="bold"/>
    </style:style>
    <style:style style:name="T97_30" style:family="text">
      <style:text-properties fo:font-size="11pt" style:font-size-asian="11pt" style:font-name-complex="Arial" style:font-size-complex="11pt" style:font-weight-complex="bold"/>
    </style:style>
    <style:style style:name="T97_31" style:family="text">
      <style:text-properties fo:font-size="11pt" style:font-size-asian="11pt" style:font-name-complex="Arial" style:font-size-complex="11pt" style:font-weight-complex="bold"/>
    </style:style>
    <style:style style:name="T97_32" style:family="text">
      <style:text-properties fo:font-size="11pt" style:font-size-asian="11pt" style:font-name-complex="Arial" style:font-size-complex="11pt" style:font-weight-complex="bold"/>
    </style:style>
    <style:style style:name="T97_33" style:family="text">
      <style:text-properties fo:font-size="11pt" style:font-size-asian="11pt" style:font-name-complex="Arial" style:font-size-complex="11pt" style:font-weight-complex="bold"/>
    </style:style>
    <style:style style:name="T97_34" style:family="text">
      <style:text-properties fo:font-size="11pt" style:font-size-asian="11pt" style:font-name-complex="Arial" style:font-size-complex="11pt" style:font-weight-complex="bold"/>
    </style:style>
    <style:style style:name="T97_35" style:family="text">
      <style:text-properties fo:font-size="11pt" style:font-size-asian="11pt" style:font-name-complex="Arial" style:font-size-complex="11pt" style:font-weight-complex="bold"/>
    </style:style>
    <style:style style:name="T97_36" style:family="text">
      <style:text-properties fo:font-size="11pt" style:font-size-asian="11pt" style:font-name-complex="Arial" style:font-size-complex="11pt" style:font-weight-complex="bold"/>
    </style:style>
    <style:style style:name="T97_37" style:family="text">
      <style:text-properties fo:font-size="11pt" style:font-size-asian="11pt" style:font-name-complex="Arial" style:font-size-complex="11pt" style:font-weight-complex="bold"/>
    </style:style>
    <style:style style:name="T97_38" style:family="text">
      <style:text-properties fo:font-size="11pt" style:font-size-asian="11pt" style:font-name-complex="Arial" style:font-size-complex="11pt" style:font-weight-complex="bold"/>
    </style:style>
    <style:style style:name="T97_39" style:family="text">
      <style:text-properties fo:font-size="11pt" style:font-size-asian="11pt" style:font-name-complex="Arial" style:font-size-complex="11pt" style:font-weight-complex="bold"/>
    </style:style>
    <style:style style:name="P98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font-size="11pt" style:font-size-asian="11pt" style:font-name-complex="Arial" style:font-size-complex="11pt" style:font-weight-complex="bold"/>
    </style:style>
    <style:style style:name="T99_2" style:family="text">
      <style:text-properties fo:font-size="11pt" style:font-size-asian="11pt" style:font-name-complex="Arial" style:font-size-complex="11pt" style:font-weight-complex="bold"/>
    </style:style>
    <style:style style:name="T99_3" style:family="text">
      <style:text-properties fo:font-size="11pt" style:font-size-asian="11pt" style:font-name-complex="Arial" style:font-size-complex="11pt" style:font-weight-complex="bold"/>
    </style:style>
    <style:style style:name="T99_4" style:family="text">
      <style:text-properties fo:font-size="11pt" style:font-size-asian="11pt" style:font-name-complex="Arial" style:font-size-complex="11pt" style:font-weight-complex="bold"/>
    </style:style>
    <style:style style:name="T99_5" style:family="text">
      <style:text-properties fo:font-size="11pt" style:font-size-asian="11pt" style:font-name-complex="Arial" style:font-size-complex="11pt" style:font-weight-complex="bold"/>
    </style:style>
    <style:style style:name="T99_6" style:family="text">
      <style:text-properties fo:font-size="11pt" style:font-size-asian="11pt" style:font-name-complex="Arial" style:font-size-complex="11pt" style:font-weight-complex="bold"/>
    </style:style>
    <style:style style:name="T99_7" style:family="text">
      <style:text-properties fo:font-size="11pt" style:font-size-asian="11pt" style:font-name-complex="Arial" style:font-size-complex="11pt" style:font-weight-complex="bold"/>
    </style:style>
    <style:style style:name="T99_8" style:family="text">
      <style:text-properties fo:font-size="11pt" style:font-size-asian="11pt" style:font-name-complex="Arial" style:font-size-complex="11pt" style:font-weight-complex="bold"/>
    </style:style>
    <style:style style:name="T99_9" style:family="text">
      <style:text-properties fo:font-size="11pt" style:font-size-asian="11pt" style:font-name-complex="Arial" style:font-size-complex="11pt" style:font-weight-complex="bold"/>
    </style:style>
    <style:style style:name="T99_10" style:family="text">
      <style:text-properties fo:font-size="11pt" style:font-size-asian="11pt" style:font-name-complex="Arial" style:font-size-complex="11pt" style:font-weight-complex="bold"/>
    </style:style>
    <style:style style:name="T99_11" style:family="text">
      <style:text-properties fo:font-size="11pt" style:font-size-asian="11pt" style:font-name-complex="Arial" style:font-size-complex="11pt" style:font-weight-complex="bold"/>
    </style:style>
    <style:style style:name="T99_12" style:family="text">
      <style:text-properties fo:font-size="11pt" style:font-size-asian="11pt" style:font-name-complex="Arial" style:font-size-complex="11pt" style:font-weight-complex="bold"/>
    </style:style>
    <style:style style:name="T99_13" style:family="text">
      <style:text-properties fo:font-size="11pt" style:font-size-asian="11pt" style:font-name-complex="Arial" style:font-size-complex="11pt" style:font-weight-complex="bold"/>
    </style:style>
    <style:style style:name="T99_14" style:family="text">
      <style:text-properties fo:font-size="11pt" style:font-size-asian="11pt" style:font-name-complex="Arial" style:font-size-complex="11pt" style:font-weight-complex="bold"/>
    </style:style>
    <style:style style:name="T99_15" style:family="text">
      <style:text-properties fo:font-size="11pt" style:font-size-asian="11pt" style:font-name-complex="Arial" style:font-size-complex="11pt" style:font-weight-complex="bold"/>
    </style:style>
    <style:style style:name="T99_16" style:family="text">
      <style:text-properties fo:font-size="11pt" style:font-size-asian="11pt" style:font-name-complex="Arial" style:font-size-complex="11pt" style:font-weight-complex="bold"/>
    </style:style>
    <style:style style:name="T99_17" style:family="text">
      <style:text-properties fo:font-size="11pt" style:font-size-asian="11pt" style:font-name-complex="Arial" style:font-size-complex="11pt" style:font-weight-complex="bold"/>
    </style:style>
    <style:style style:name="T99_18" style:family="text">
      <style:text-properties fo:font-size="11pt" style:font-size-asian="11pt" style:font-name-complex="Arial" style:font-size-complex="11pt" style:font-weight-complex="bold"/>
    </style:style>
    <style:style style:name="T99_19" style:family="text">
      <style:text-properties fo:font-size="11pt" style:font-size-asian="11pt" style:font-name-complex="Arial" style:font-size-complex="11pt" style:font-weight-complex="bold"/>
    </style:style>
    <style:style style:name="T99_20" style:family="text">
      <style:text-properties fo:font-size="11pt" style:font-size-asian="11pt" style:font-name-complex="Arial" style:font-size-complex="11pt" style:font-weight-complex="bold"/>
    </style:style>
    <style:style style:name="T99_21" style:family="text">
      <style:text-properties fo:font-size="11pt" style:font-size-asian="11pt" style:font-name-complex="Arial" style:font-size-complex="11pt" style:font-weight-complex="bold"/>
    </style:style>
    <style:style style:name="T99_22" style:family="text">
      <style:text-properties fo:font-size="11pt" style:font-size-asian="11pt" style:font-name-complex="Arial" style:font-size-complex="11pt" style:font-weight-complex="bold"/>
    </style:style>
    <style:style style:name="T99_23" style:family="text">
      <style:text-properties fo:font-size="11pt" style:font-size-asian="11pt" style:font-name-complex="Arial" style:font-size-complex="11pt" style:font-weight-complex="bold"/>
    </style:style>
    <style:style style:name="T99_24" style:family="text">
      <style:text-properties fo:font-size="11pt" style:font-size-asian="11pt" style:font-name-complex="Arial" style:font-size-complex="11pt" style:font-weight-complex="bold"/>
    </style:style>
    <style:style style:name="T99_25" style:family="text">
      <style:text-properties fo:font-size="11pt" style:font-size-asian="11pt" style:font-name-complex="Arial" style:font-size-complex="11pt" style:font-weight-complex="bold"/>
    </style:style>
    <style:style style:name="P100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fo:font-size="11pt" style:font-size-asian="11pt" style:font-name-complex="Arial" style:font-size-complex="11pt" style:font-weight-complex="bold"/>
    </style:style>
    <style:style style:name="T101_2" style:family="text">
      <style:text-properties fo:font-size="11pt" style:font-size-asian="11pt" style:font-name-complex="Arial" style:font-size-complex="11pt" style:font-weight-complex="bold"/>
    </style:style>
    <style:style style:name="T101_3" style:family="text">
      <style:text-properties fo:font-size="11pt" style:font-size-asian="11pt" style:font-name-complex="Arial" style:font-size-complex="11pt" style:font-weight-complex="bold"/>
    </style:style>
    <style:style style:name="T101_4" style:family="text">
      <style:text-properties fo:font-size="11pt" style:font-size-asian="11pt" style:font-name-complex="Arial" style:font-size-complex="11pt" style:font-weight-complex="bold"/>
    </style:style>
    <style:style style:name="T101_5" style:family="text">
      <style:text-properties fo:font-size="11pt" style:font-size-asian="11pt" style:font-name-complex="Arial" style:font-size-complex="11pt" style:font-weight-complex="bold"/>
    </style:style>
    <style:style style:name="T101_6" style:family="text">
      <style:text-properties fo:font-size="11pt" style:font-size-asian="11pt" style:font-name-complex="Arial" style:font-size-complex="11pt" style:font-weight-complex="bold"/>
    </style:style>
    <style:style style:name="T101_7" style:family="text">
      <style:text-properties fo:font-size="11pt" style:font-size-asian="11pt" style:font-name-complex="Arial" style:font-size-complex="11pt" style:font-weight-complex="bold"/>
    </style:style>
    <style:style style:name="T101_8" style:family="text">
      <style:text-properties fo:font-size="11pt" style:font-size-asian="11pt" style:font-name-complex="Arial" style:font-size-complex="11pt" style:font-weight-complex="bold"/>
    </style:style>
    <style:style style:name="T101_9" style:family="text">
      <style:text-properties fo:font-size="11pt" style:font-size-asian="11pt" style:font-name-complex="Arial" style:font-size-complex="11pt" style:font-weight-complex="bold"/>
    </style:style>
    <style:style style:name="T101_10" style:family="text">
      <style:text-properties fo:font-size="11pt" style:font-size-asian="11pt" style:font-name-complex="Arial" style:font-size-complex="11pt" style:font-weight-complex="bold"/>
    </style:style>
    <style:style style:name="T101_11" style:family="text">
      <style:text-properties fo:font-size="11pt" style:font-size-asian="11pt" style:font-name-complex="Arial" style:font-size-complex="11pt" style:font-weight-complex="bold"/>
    </style:style>
    <style:style style:name="T101_12" style:family="text">
      <style:text-properties fo:font-size="11pt" style:font-size-asian="11pt" style:font-name-complex="Arial" style:font-size-complex="11pt" style:font-weight-complex="bold"/>
    </style:style>
    <style:style style:name="T101_13" style:family="text">
      <style:text-properties fo:font-size="11pt" style:font-size-asian="11pt" style:font-name-complex="Arial" style:font-size-complex="11pt" style:font-weight-complex="bold"/>
    </style:style>
    <style:style style:name="T101_14" style:family="text">
      <style:text-properties fo:font-size="11pt" style:font-size-asian="11pt" style:font-name-complex="Arial" style:font-size-complex="11pt" style:font-weight-complex="bold"/>
    </style:style>
    <style:style style:name="T101_15" style:family="text">
      <style:text-properties fo:font-size="11pt" style:font-size-asian="11pt" style:font-name-complex="Arial" style:font-size-complex="11pt" style:font-weight-complex="bold"/>
    </style:style>
    <style:style style:name="T101_16" style:family="text">
      <style:text-properties fo:font-size="11pt" style:font-size-asian="11pt" style:font-name-complex="Arial" style:font-size-complex="11pt" style:font-weight-complex="bold"/>
    </style:style>
    <style:style style:name="T101_17" style:family="text">
      <style:text-properties fo:font-size="11pt" style:font-size-asian="11pt" style:font-name-complex="Arial" style:font-size-complex="11pt" style:font-weight-complex="bold"/>
    </style:style>
    <style:style style:name="T101_18" style:family="text">
      <style:text-properties fo:font-size="11pt" style:font-size-asian="11pt" style:font-name-complex="Arial" style:font-size-complex="11pt" style:font-weight-complex="bold"/>
    </style:style>
    <style:style style:name="T101_19" style:family="text">
      <style:text-properties fo:font-size="11pt" style:font-size-asian="11pt" style:font-name-complex="Arial" style:font-size-complex="11pt" style:font-weight-complex="bold"/>
    </style:style>
    <style:style style:name="T101_20" style:family="text">
      <style:text-properties fo:font-size="11pt" style:font-size-asian="11pt" style:font-name-complex="Arial" style:font-size-complex="11pt" style:font-weight-complex="bold"/>
    </style:style>
    <style:style style:name="T101_21" style:family="text">
      <style:text-properties fo:font-size="11pt" style:font-size-asian="11pt" style:font-name-complex="Arial" style:font-size-complex="11pt" style:font-weight-complex="bold"/>
    </style:style>
    <style:style style:name="T101_22" style:family="text">
      <style:text-properties fo:font-size="11pt" style:font-size-asian="11pt" style:font-name-complex="Arial" style:font-size-complex="11pt" style:font-weight-complex="bold"/>
    </style:style>
    <style:style style:name="T101_23" style:family="text">
      <style:text-properties fo:font-size="11pt" style:font-size-asian="11pt" style:font-name-complex="Arial" style:font-size-complex="11pt" style:font-weight-complex="bold"/>
    </style:style>
    <style:style style:name="T101_24" style:family="text">
      <style:text-properties fo:font-size="11pt" style:font-size-asian="11pt" style:font-name-complex="Arial" style:font-size-complex="11pt" style:font-weight-complex="bold"/>
    </style:style>
    <style:style style:name="T101_25" style:family="text">
      <style:text-properties fo:font-size="11pt" style:font-size-asian="11pt" style:font-name-complex="Arial" style:font-size-complex="11pt" style:font-weight-complex="bold"/>
    </style:style>
    <style:style style:name="T101_26" style:family="text">
      <style:text-properties fo:font-size="11pt" style:font-size-asian="11pt" style:font-name-complex="Arial" style:font-size-complex="11pt" style:font-weight-complex="bold"/>
    </style:style>
    <style:style style:name="T101_27" style:family="text">
      <style:text-properties fo:font-size="11pt" style:font-size-asian="11pt" style:font-name-complex="Arial" style:font-size-complex="11pt" style:font-weight-complex="bold"/>
    </style:style>
    <style:style style:name="T101_28" style:family="text">
      <style:text-properties fo:font-size="11pt" style:font-size-asian="11pt" style:font-name-complex="Arial" style:font-size-complex="11pt" style:font-weight-complex="bold"/>
    </style:style>
    <style:style style:name="T101_29" style:family="text">
      <style:text-properties fo:font-size="11pt" style:font-size-asian="11pt" style:font-name-complex="Arial" style:font-size-complex="11pt" style:font-weight-complex="bold"/>
    </style:style>
    <style:style style:name="T101_30" style:family="text">
      <style:text-properties fo:font-size="11pt" style:font-size-asian="11pt" style:font-name-complex="Arial" style:font-size-complex="11pt" style:font-weight-complex="bold"/>
    </style:style>
    <style:style style:name="T101_31" style:family="text">
      <style:text-properties fo:font-size="11pt" style:font-size-asian="11pt" style:font-name-complex="Arial" style:font-size-complex="11pt" style:font-weight-complex="bold"/>
    </style:style>
    <style:style style:name="T101_32" style:family="text">
      <style:text-properties fo:font-size="11pt" style:font-size-asian="11pt" style:font-name-complex="Arial" style:font-size-complex="11pt" style:font-weight-complex="bold"/>
    </style:style>
    <style:style style:name="T101_33" style:family="text">
      <style:text-properties fo:font-size="11pt" style:font-size-asian="11pt" style:font-name-complex="Arial" style:font-size-complex="11pt" style:font-weight-complex="bold"/>
    </style:style>
    <style:style style:name="T101_34" style:family="text">
      <style:text-properties fo:font-size="11pt" style:font-size-asian="11pt" style:font-name-complex="Arial" style:font-size-complex="11pt" style:font-weight-complex="bold"/>
    </style:style>
    <style:style style:name="T101_35" style:family="text">
      <style:text-properties fo:font-size="11pt" style:font-size-asian="11pt" style:font-name-complex="Arial" style:font-size-complex="11pt" style:font-weight-complex="bold"/>
    </style:style>
    <style:style style:name="T101_36" style:family="text">
      <style:text-properties fo:font-size="11pt" style:font-size-asian="11pt" style:font-name-complex="Arial" style:font-size-complex="11pt" style:font-weight-complex="bold"/>
    </style:style>
    <style:style style:name="T101_37" style:family="text">
      <style:text-properties fo:font-size="11pt" style:font-size-asian="11pt" style:font-name-complex="Arial" style:font-size-complex="11pt" style:font-weight-complex="bold"/>
    </style:style>
    <style:style style:name="P102" style:family="paragraph" style:parent-style-name="Normal">
      <style:paragraph-properties fo:text-align="justify"/>
      <style:text-properties fo:color="#000000" fo:font-size="11pt" style:font-size-asian="11pt" style:font-name-complex="Arial" style:font-size-complex="11pt"/>
    </style:style>
    <style:style style:name="P103" style:family="paragraph" style:parent-style-name="Normal">
      <style:paragraph-properties fo:text-align="justify"/>
    </style:style>
    <style:style style:name="T103_1" style:family="text">
      <style:text-properties fo:color="#000000" fo:font-size="11pt" style:font-size-asian="11pt" style:font-name-complex="Arial" style:font-size-complex="11pt"/>
    </style:style>
    <style:style style:name="T103_2" style:family="text">
      <style:text-properties fo:color="#000000" fo:font-size="11pt" style:font-size-asian="11pt" style:font-name-complex="Arial" style:font-size-complex="11pt"/>
    </style:style>
    <style:style style:name="T103_3" style:family="text">
      <style:text-properties fo:color="#000000" fo:font-size="11pt" style:font-size-asian="11pt" style:font-name-complex="Arial" style:font-size-complex="11pt"/>
    </style:style>
    <style:style style:name="T103_4" style:family="text">
      <style:text-properties fo:color="#000000" fo:font-size="11pt" style:font-size-asian="11pt" style:font-name-complex="Arial" style:font-size-complex="11pt"/>
    </style:style>
    <style:style style:name="T103_5" style:family="text">
      <style:text-properties fo:color="#000000" fo:font-size="11pt" style:font-size-asian="11pt" style:font-name-complex="Arial" style:font-size-complex="11pt"/>
    </style:style>
    <style:style style:name="T103_6" style:family="text">
      <style:text-properties fo:color="#000000" fo:font-size="11pt" style:font-size-asian="11pt" style:font-name-complex="Arial" style:font-size-complex="11pt"/>
    </style:style>
    <style:style style:name="T103_7" style:family="text">
      <style:text-properties fo:color="#000000" fo:font-size="11pt" style:font-size-asian="11pt" style:font-name-complex="Arial" style:font-size-complex="11pt"/>
    </style:style>
    <style:style style:name="T103_8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103_9" style:family="text">
      <style:text-properties fo:font-style="italic" style:font-style-asian="italic" style:font-style-complex="italic" fo:color="#000000" fo:font-size="11pt" style:font-size-asian="11pt" style:font-name-complex="Arial" style:font-size-complex="11pt"/>
    </style:style>
    <style:style style:name="T103_10" style:family="text">
      <style:text-properties fo:color="#000000" fo:font-size="11pt" style:font-size-asian="11pt" style:font-name-complex="Arial" style:font-size-complex="11pt"/>
    </style:style>
    <style:style style:name="T103_11" style:family="text">
      <style:text-properties fo:color="#000000" fo:font-size="11pt" style:font-size-asian="11pt" style:font-name-complex="Arial" style:font-size-complex="11pt"/>
    </style:style>
    <style:style style:name="T103_12" style:family="text">
      <style:text-properties fo:color="#000000" fo:font-size="11pt" style:font-size-asian="11pt" style:font-name-complex="Arial" style:font-size-complex="11pt"/>
    </style:style>
    <style:style style:name="T103_13" style:family="text">
      <style:text-properties fo:color="#000000" fo:font-size="11pt" style:font-size-asian="11pt" style:font-name-complex="Arial" style:font-size-complex="11pt"/>
    </style:style>
    <style:style style:name="T103_14" style:family="text">
      <style:text-properties fo:color="#000000" fo:font-size="11pt" style:font-size-asian="11pt" style:font-name-complex="Arial" style:font-size-complex="11pt"/>
    </style:style>
    <style:style style:name="T103_15" style:family="text">
      <style:text-properties fo:color="#000000" fo:font-size="11pt" style:font-size-asian="11pt" style:font-name-complex="Arial" style:font-size-complex="11pt"/>
    </style:style>
    <style:style style:name="T103_16" style:family="text">
      <style:text-properties fo:color="#000000" fo:font-size="11pt" style:font-size-asian="11pt" style:font-name-complex="Arial" style:font-size-complex="11pt"/>
    </style:style>
    <style:style style:name="T103_17" style:family="text">
      <style:text-properties fo:color="#000000" fo:font-size="11pt" style:font-size-asian="11pt" style:font-name-complex="Arial" style:font-size-complex="11pt"/>
    </style:style>
    <style:style style:name="T103_18" style:family="text">
      <style:text-properties fo:color="#000000" fo:font-size="11pt" style:font-size-asian="11pt" style:font-name-complex="Arial" style:font-size-complex="11pt"/>
    </style:style>
    <style:style style:name="T103_19" style:family="text">
      <style:text-properties fo:color="#000000" fo:font-size="11pt" style:font-size-asian="11pt" style:font-name-complex="Arial" style:font-size-complex="11pt"/>
    </style:style>
    <style:style style:name="T103_20" style:family="text">
      <style:text-properties fo:color="#000000" fo:font-size="11pt" style:font-size-asian="11pt" style:font-name-complex="Arial" style:font-size-complex="11pt"/>
    </style:style>
    <style:style style:name="T103_21" style:family="text">
      <style:text-properties fo:color="#000000" fo:font-size="11pt" style:font-size-asian="11pt" style:font-name-complex="Arial" style:font-size-complex="11pt"/>
    </style:style>
    <style:style style:name="T103_22" style:family="text">
      <style:text-properties fo:color="#000000" fo:font-size="11pt" style:font-size-asian="11pt" style:font-name-complex="Arial" style:font-size-complex="11pt"/>
    </style:style>
    <style:style style:name="T103_23" style:family="text">
      <style:text-properties fo:color="#000000" fo:font-size="11pt" style:font-size-asian="11pt" style:font-name-complex="Arial" style:font-size-complex="11pt"/>
    </style:style>
    <style:style style:name="P104" style:family="paragraph" style:parent-style-name="Normal">
      <style:text-properties fo:color="#000000" fo:font-size="11pt" style:font-size-asian="11pt" style:font-size-complex="11pt" style:text-underline-style="solid" style:text-underline-color="font-color"/>
    </style:style>
    <style:style style:name="P105" style:family="paragraph" style:parent-style-name="Normal"/>
    <style:style style:name="T105_1" style:family="text">
      <style:text-properties fo:font-size="11pt" style:font-size-asian="11pt" style:font-name-complex="Arial" style:font-size-complex="11pt" fo:font-weight="bold" style:font-weight-asian="bold"/>
    </style:style>
    <style:style style:name="T105_2" style:family="text"/>
    <style:style style:name="T105_3" style:family="text" style:parent-style-name="Internet_20_link">
      <style:text-properties fo:font-size="11pt" style:font-size-asian="11pt" style:font-name-complex="Arial" style:font-size-complex="11pt" fo:font-weight="bold" style:font-weight-asian="bold"/>
    </style:style>
    <style:style style:name="T105_4" style:family="text">
      <style:text-properties fo:font-size="11pt" style:font-size-asian="11pt" style:font-name-complex="Arial" style:font-size-complex="11pt" fo:font-weight="bold" style:font-weight-asian="bold"/>
    </style:style>
    <style:style style:name="P106" style:family="paragraph" style:parent-style-name="Normal">
      <style:text-properties fo:font-size="11pt" style:font-size-asian="11pt" style:font-name-complex="Arial" style:font-size-complex="11pt"/>
    </style:style>
    <style:style style:name="P107" style:family="paragraph" style:parent-style-name="Normal">
      <style:paragraph-properties fo:text-align="justify"/>
    </style:style>
    <style:style style:name="T107_1" style:family="text">
      <style:text-properties fo:font-size="11pt" style:font-size-asian="11pt" style:font-name-complex="Arial" style:font-size-complex="11pt"/>
    </style:style>
    <style:style style:name="T107_2" style:family="text">
      <style:text-properties fo:font-size="11pt" style:font-size-asian="11pt" style:font-name-complex="Arial" style:font-size-complex="11pt"/>
    </style:style>
    <style:style style:name="T107_3" style:family="text">
      <style:text-properties fo:font-size="11pt" style:font-size-asian="11pt" style:font-name-complex="Arial" style:font-size-complex="11pt"/>
    </style:style>
    <style:style style:name="T107_4" style:family="text">
      <style:text-properties fo:font-size="11pt" style:font-size-asian="11pt" style:font-name-complex="Arial" style:font-size-complex="11pt"/>
    </style:style>
    <style:style style:name="T107_5" style:family="text">
      <style:text-properties fo:font-size="11pt" style:font-size-asian="11pt" style:font-name-complex="Arial" style:font-size-complex="11pt"/>
    </style:style>
    <style:style style:name="T107_6" style:family="text">
      <style:text-properties fo:font-size="11pt" style:font-size-asian="11pt" style:font-name-complex="Arial" style:font-size-complex="11pt"/>
    </style:style>
    <style:style style:name="T107_7" style:family="text">
      <style:text-properties fo:font-size="11pt" style:font-size-asian="11pt" style:font-name-complex="Arial" style:font-size-complex="11pt"/>
    </style:style>
    <style:style style:name="T107_8" style:family="text">
      <style:text-properties fo:font-size="11pt" style:font-size-asian="11pt" style:font-name-complex="Arial" style:font-size-complex="11pt"/>
    </style:style>
    <style:style style:name="P10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09" style:family="paragraph" style:parent-style-name="Normal">
      <style:paragraph-properties fo:text-align="justify"/>
    </style:style>
    <style:style style:name="T109_1" style:family="text">
      <style:text-properties fo:font-size="11pt" style:font-size-asian="11pt" style:font-name-complex="Arial" style:font-size-complex="11pt"/>
    </style:style>
    <style:style style:name="T109_2" style:family="text">
      <style:text-properties fo:font-size="11pt" style:font-size-asian="11pt" style:font-name-complex="Arial" style:font-size-complex="11pt"/>
    </style:style>
    <style:style style:name="T109_3" style:family="text">
      <style:text-properties fo:font-size="11pt" style:font-size-asian="11pt" style:font-name-complex="Arial" style:font-size-complex="11pt"/>
    </style:style>
    <style:style style:name="T109_4" style:family="text">
      <style:text-properties fo:font-size="11pt" style:font-size-asian="11pt" style:font-name-complex="Arial" style:font-size-complex="11pt"/>
    </style:style>
    <style:style style:name="T109_5" style:family="text">
      <style:text-properties fo:font-size="11pt" style:font-size-asian="11pt" style:font-name-complex="Arial" style:font-size-complex="11pt"/>
    </style:style>
    <style:style style:name="T109_6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09_7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09_8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09_9" style:family="text">
      <style:text-properties fo:font-size="11pt" style:font-size-asian="11pt" style:font-name-complex="Arial" style:font-size-complex="11pt"/>
    </style:style>
    <style:style style:name="T109_10" style:family="text">
      <style:text-properties fo:font-size="11pt" style:font-size-asian="11pt" style:font-name-complex="Arial" style:font-size-complex="11pt"/>
    </style:style>
    <style:style style:name="T109_11" style:family="text">
      <style:text-properties fo:font-size="11pt" style:font-size-asian="11pt" style:font-name-complex="Arial" style:font-size-complex="11pt"/>
    </style:style>
    <style:style style:name="T109_12" style:family="text">
      <style:text-properties fo:font-size="11pt" style:font-size-asian="11pt" style:font-name-complex="Arial" style:font-size-complex="11pt"/>
    </style:style>
    <style:style style:name="T109_13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09_14" style:family="text">
      <style:text-properties fo:font-size="11pt" style:font-size-asian="11pt" style:font-name-complex="Arial" style:font-size-complex="11pt"/>
    </style:style>
    <style:style style:name="T109_15" style:family="text">
      <style:text-properties fo:font-size="11pt" style:font-size-asian="11pt" style:font-name-complex="Arial" style:font-size-complex="11pt"/>
    </style:style>
    <style:style style:name="T109_16" style:family="text">
      <style:text-properties fo:font-size="11pt" style:font-size-asian="11pt" style:font-name-complex="Arial" style:font-size-complex="11pt"/>
    </style:style>
    <style:style style:name="T109_17" style:family="text">
      <style:text-properties fo:font-size="11pt" style:font-size-asian="11pt" style:font-name-complex="Arial" style:font-size-complex="11pt"/>
    </style:style>
    <style:style style:name="T109_18" style:family="text">
      <style:text-properties fo:font-size="11pt" style:font-size-asian="11pt" style:font-name-complex="Arial" style:font-size-complex="11pt"/>
    </style:style>
    <style:style style:name="T109_19" style:family="text">
      <style:text-properties fo:font-size="11pt" style:font-size-asian="11pt" style:font-name-complex="Arial" style:font-size-complex="11pt"/>
    </style:style>
    <style:style style:name="T109_20" style:family="text">
      <style:text-properties fo:font-size="11pt" style:font-size-asian="11pt" style:font-name-complex="Arial" style:font-size-complex="11pt"/>
    </style:style>
    <style:style style:name="T109_21" style:family="text">
      <style:text-properties fo:font-size="11pt" style:font-size-asian="11pt" style:font-name-complex="Arial" style:font-size-complex="11pt"/>
    </style:style>
    <style:style style:name="T109_22" style:family="text">
      <style:text-properties fo:font-size="11pt" style:font-size-asian="11pt" style:font-name-complex="Arial" style:font-size-complex="11pt"/>
    </style:style>
    <style:style style:name="T109_23" style:family="text">
      <style:text-properties fo:font-size="11pt" style:font-size-asian="11pt" style:font-name-complex="Arial" style:font-size-complex="11pt"/>
    </style:style>
    <style:style style:name="T109_24" style:family="text">
      <style:text-properties fo:font-size="11pt" style:font-size-asian="11pt" style:font-name-complex="Arial" style:font-size-complex="11pt"/>
    </style:style>
    <style:style style:name="T109_25" style:family="text">
      <style:text-properties fo:font-size="11pt" style:font-size-asian="11pt" style:font-name-complex="Arial" style:font-size-complex="11pt"/>
    </style:style>
    <style:style style:name="T109_26" style:family="text">
      <style:text-properties fo:font-size="11pt" style:font-size-asian="11pt" style:font-name-complex="Arial" style:font-size-complex="11pt"/>
    </style:style>
    <style:style style:name="T109_27" style:family="text">
      <style:text-properties fo:font-size="11pt" style:font-size-asian="11pt" style:font-name-complex="Arial" style:font-size-complex="11pt"/>
    </style:style>
    <style:style style:name="T109_28" style:family="text">
      <style:text-properties fo:font-size="11pt" style:font-size-asian="11pt" style:font-name-complex="Arial" style:font-size-complex="11pt"/>
    </style:style>
    <style:style style:name="T109_29" style:family="text">
      <style:text-properties fo:font-size="11pt" style:font-size-asian="11pt" style:font-name-complex="Arial" style:font-size-complex="11pt"/>
    </style:style>
    <style:style style:name="T109_30" style:family="text">
      <style:text-properties fo:font-size="11pt" style:font-size-asian="11pt" style:font-name-complex="Arial" style:font-size-complex="11pt"/>
    </style:style>
    <style:style style:name="T109_31" style:family="text">
      <style:text-properties fo:font-size="11pt" style:font-size-asian="11pt" style:font-name-complex="Arial" style:font-size-complex="11pt"/>
    </style:style>
    <style:style style:name="T109_32" style:family="text">
      <style:text-properties fo:font-size="11pt" style:font-size-asian="11pt" style:font-name-complex="Arial" style:font-size-complex="11pt"/>
    </style:style>
    <style:style style:name="P110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11" style:family="paragraph" style:parent-style-name="Normal">
      <style:paragraph-properties fo:text-align="justify"/>
    </style:style>
    <style:style style:name="T111_1" style:family="text">
      <style:text-properties fo:font-size="11pt" style:font-size-asian="11pt" style:font-name-complex="Arial" style:font-size-complex="11pt"/>
    </style:style>
    <style:style style:name="T111_2" style:family="text">
      <style:text-properties fo:font-size="11pt" style:font-size-asian="11pt" style:font-name-complex="Arial" style:font-size-complex="11pt"/>
    </style:style>
    <style:style style:name="T111_3" style:family="text">
      <style:text-properties fo:font-size="11pt" style:font-size-asian="11pt" style:font-name-complex="Arial" style:font-size-complex="11pt"/>
    </style:style>
    <style:style style:name="T111_4" style:family="text">
      <style:text-properties fo:font-size="11pt" style:font-size-asian="11pt" style:font-name-complex="Arial" style:font-size-complex="11pt"/>
    </style:style>
    <style:style style:name="T111_5" style:family="text">
      <style:text-properties fo:font-size="11pt" style:font-size-asian="11pt" style:font-name-complex="Arial" style:font-size-complex="11pt"/>
    </style:style>
    <style:style style:name="T111_6" style:family="text">
      <style:text-properties fo:font-size="11pt" style:font-size-asian="11pt" style:font-name-complex="Arial" style:font-size-complex="11pt"/>
    </style:style>
    <style:style style:name="T111_7" style:family="text">
      <style:text-properties fo:font-size="11pt" style:font-size-asian="11pt" style:font-name-complex="Arial" style:font-size-complex="11pt"/>
    </style:style>
    <style:style style:name="T111_8" style:family="text">
      <style:text-properties fo:font-size="11pt" style:font-size-asian="11pt" style:font-name-complex="Arial" style:font-size-complex="11pt"/>
    </style:style>
    <style:style style:name="T111_9" style:family="text">
      <style:text-properties fo:font-size="11pt" style:font-size-asian="11pt" style:font-name-complex="Arial" style:font-size-complex="11pt"/>
    </style:style>
    <style:style style:name="T111_10" style:family="text">
      <style:text-properties fo:font-size="11pt" style:font-size-asian="11pt" style:font-name-complex="Arial" style:font-size-complex="11pt"/>
    </style:style>
    <style:style style:name="T111_11" style:family="text">
      <style:text-properties fo:font-size="11pt" style:font-size-asian="11pt" style:font-name-complex="Arial" style:font-size-complex="11pt"/>
    </style:style>
    <style:style style:name="T111_12" style:family="text">
      <style:text-properties fo:font-size="11pt" style:font-size-asian="11pt" style:font-name-complex="Arial" style:font-size-complex="11pt"/>
    </style:style>
    <style:style style:name="T111_13" style:family="text">
      <style:text-properties fo:font-size="11pt" style:font-size-asian="11pt" style:font-name-complex="Arial" style:font-size-complex="11pt"/>
    </style:style>
    <style:style style:name="T111_14" style:family="text">
      <style:text-properties fo:font-size="11pt" style:font-size-asian="11pt" style:font-name-complex="Arial" style:font-size-complex="11pt"/>
    </style:style>
    <style:style style:name="T111_15" style:family="text">
      <style:text-properties fo:font-size="11pt" style:font-size-asian="11pt" style:font-name-complex="Arial" style:font-size-complex="11pt"/>
    </style:style>
    <style:style style:name="T111_16" style:family="text">
      <style:text-properties fo:font-size="11pt" style:font-size-asian="11pt" style:font-name-complex="Arial" style:font-size-complex="11pt"/>
    </style:style>
    <style:style style:name="T111_17" style:family="text">
      <style:text-properties fo:font-size="11pt" style:font-size-asian="11pt" style:font-name-complex="Arial" style:font-size-complex="11pt"/>
    </style:style>
    <style:style style:name="P112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113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>
        <style:tab-stops>
          <style:tab-stop style:type="left" style:leader-style="none" style:position="0.751cm"/>
        </style:tab-stops>
      </style:paragraph-properties>
    </style:style>
    <style:style style:name="T113_1" style:family="text">
      <style:text-properties fo:font-style="normal" style:font-style-asian="normal" fo:font-size="11pt" style:font-size-asian="11pt" style:font-size-complex="11pt"/>
    </style:style>
    <style:style style:name="P114" style:family="paragraph" style:parent-style-name="Normal">
      <style:text-properties fo:font-style="italic" style:font-style-asian="italic" fo:font-size="11pt" style:font-size-asian="11pt" style:font-name-complex="Arial" style:font-size-complex="11pt" fo:font-weight="bold" style:font-weight-asian="bold"/>
    </style:style>
    <style:style style:name="Table4" style:family="table">
      <style:table-properties table:align="left" style:width="18.189cm" fo:margin-left="0.19cm"/>
    </style:style>
    <style:style style:name="Column15" style:family="table-column">
      <style:table-column-properties style:column-width="4.253cm"/>
    </style:style>
    <style:style style:name="Column16" style:family="table-column">
      <style:table-column-properties style:column-width="5.749cm"/>
    </style:style>
    <style:style style:name="Column17" style:family="table-column">
      <style:table-column-properties style:column-width="4.06cm"/>
    </style:style>
    <style:style style:name="Column18" style:family="table-column">
      <style:table-column-properties style:column-width="4.127cm"/>
    </style:style>
    <style:style style:name="Row9" style:family="table-row">
      <style:table-row-properties style:min-row-height="0.714cm"/>
    </style:style>
    <style:style style:name="Cell3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/>
    <style:style style:name="T11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4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List_20_Paragraph">
      <style:paragraph-properties fo:text-indent="-0.635cm" fo:margin-left="0.635cm"/>
    </style:style>
    <style:style style:name="T11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Row10" style:family="table-row">
      <style:table-row-properties style:min-row-height="0.873cm"/>
    </style:style>
    <style:style style:name="Cell4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/>
    <style:style style:name="T11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/>
    <style:style style:name="T1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1" style:family="table-row">
      <style:table-row-properties style:min-row-height="0.873cm"/>
    </style:style>
    <style:style style:name="Cell4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/>
    <style:style style:name="T11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/>
    <style:style style:name="T1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2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4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/>
    <style:style style:name="T12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/>
    <style:style style:name="T12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2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4" style:family="paragraph" style:parent-style-name="Normal">
      <style:paragraph-properties fo:text-align="justify"/>
    </style:style>
    <style:style style:name="T12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5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126" style:family="paragraph" style:parent-style-name="Normal">
      <style:paragraph-properties fo:text-align="justify"/>
    </style:style>
    <style:style style:name="T126_1" style:family="text">
      <style:text-properties fo:font-size="11pt" style:font-size-asian="11pt" style:font-name-complex="Arial" style:font-size-complex="11pt"/>
    </style:style>
    <style:style style:name="T126_2" style:family="text">
      <style:text-properties fo:font-size="11pt" style:font-size-asian="11pt" style:font-name-complex="Arial" style:font-size-complex="11pt"/>
    </style:style>
    <style:style style:name="T126_3" style:family="text">
      <style:text-properties fo:font-size="11pt" style:font-size-asian="11pt" style:font-name-complex="Arial" style:font-size-complex="11pt"/>
    </style:style>
    <style:style style:name="T126_4" style:family="text">
      <style:text-properties fo:font-size="11pt" style:font-size-asian="11pt" style:font-name-complex="Arial" style:font-size-complex="11pt"/>
    </style:style>
    <style:style style:name="T126_5" style:family="text">
      <style:text-properties fo:font-size="11pt" style:font-size-asian="11pt" style:font-name-complex="Arial" style:font-size-complex="11pt"/>
    </style:style>
    <style:style style:name="T126_6" style:family="text">
      <style:text-properties fo:font-size="11pt" style:font-size-asian="11pt" style:font-name-complex="Arial" style:font-size-complex="11pt"/>
    </style:style>
    <style:style style:name="T126_7" style:family="text">
      <style:text-properties fo:font-size="11pt" style:font-size-asian="11pt" style:font-name-complex="Arial" style:font-size-complex="11pt"/>
    </style:style>
    <style:style style:name="T126_8" style:family="text">
      <style:text-properties fo:font-size="11pt" style:font-size-asian="11pt" style:font-name-complex="Arial" style:font-size-complex="11pt"/>
    </style:style>
    <style:style style:name="T126_9" style:family="text">
      <style:text-properties fo:font-size="11pt" style:font-size-asian="11pt" style:font-name-complex="Arial" style:font-size-complex="11pt"/>
    </style:style>
    <style:style style:name="T126_10" style:family="text">
      <style:text-properties fo:font-size="11pt" style:font-size-asian="11pt" style:font-name-complex="Arial" style:font-size-complex="11pt"/>
    </style:style>
    <style:style style:name="T126_11" style:family="text">
      <style:text-properties fo:font-size="11pt" style:font-size-asian="11pt" style:font-name-complex="Arial" style:font-size-complex="11pt"/>
    </style:style>
    <style:style style:name="T126_12" style:family="text">
      <style:text-properties fo:font-size="11pt" style:font-size-asian="11pt" style:font-name-complex="Arial" style:font-size-complex="11pt"/>
    </style:style>
    <style:style style:name="T126_13" style:family="text">
      <style:text-properties fo:font-size="11pt" style:font-size-asian="11pt" style:font-name-complex="Arial" style:font-size-complex="11pt"/>
    </style:style>
    <style:style style:name="T126_14" style:family="text">
      <style:text-properties fo:font-size="11pt" style:font-size-asian="11pt" style:font-name-complex="Arial" style:font-size-complex="11pt"/>
    </style:style>
    <style:style style:name="T126_15" style:family="text">
      <style:text-properties fo:font-size="11pt" style:font-size-asian="11pt" style:font-name-complex="Arial" style:font-size-complex="11pt"/>
    </style:style>
    <style:style style:name="P12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fo:font-size="11pt" style:font-size-asian="11pt" style:font-name-complex="Arial" style:font-size-complex="11pt"/>
    </style:style>
    <style:style style:name="T128_2" style:family="text">
      <style:text-properties fo:font-size="11pt" style:font-size-asian="11pt" style:font-name-complex="Arial" style:font-size-complex="11pt"/>
    </style:style>
    <style:style style:name="T128_3" style:family="text">
      <style:text-properties fo:font-size="11pt" style:font-size-asian="11pt" style:font-name-complex="Arial" style:font-size-complex="11pt"/>
    </style:style>
    <style:style style:name="T128_4" style:family="text">
      <style:text-properties fo:font-size="11pt" style:font-size-asian="11pt" style:font-name-complex="Arial" style:font-size-complex="11pt"/>
    </style:style>
    <style:style style:name="T128_5" style:family="text">
      <style:text-properties fo:font-size="11pt" style:font-size-asian="11pt" style:font-name-complex="Arial" style:font-size-complex="11pt"/>
    </style:style>
    <style:style style:name="T128_6" style:family="text">
      <style:text-properties fo:font-size="11pt" style:font-size-asian="11pt" style:font-name-complex="Arial" style:font-size-complex="11pt"/>
    </style:style>
    <style:style style:name="T128_7" style:family="text">
      <style:text-properties fo:font-size="11pt" style:font-size-asian="11pt" style:font-name-complex="Arial" style:font-size-complex="11pt"/>
    </style:style>
    <style:style style:name="T128_8" style:family="text">
      <style:text-properties fo:font-size="11pt" style:font-size-asian="11pt" style:font-name-complex="Arial" style:font-size-complex="11pt"/>
    </style:style>
    <style:style style:name="T128_9" style:family="text">
      <style:text-properties fo:font-size="11pt" style:font-size-asian="11pt" style:font-name-complex="Arial" style:font-size-complex="11pt"/>
    </style:style>
    <style:style style:name="T128_10" style:family="text">
      <style:text-properties fo:font-size="11pt" style:font-size-asian="11pt" style:font-name-complex="Arial" style:font-size-complex="11pt"/>
    </style:style>
    <style:style style:name="T128_11" style:family="text">
      <style:text-properties fo:font-size="11pt" style:font-size-asian="11pt" style:font-name-complex="Arial" style:font-size-complex="11pt"/>
    </style:style>
    <style:style style:name="T128_12" style:family="text">
      <style:text-properties fo:font-size="11pt" style:font-size-asian="11pt" style:font-name-complex="Arial" style:font-size-complex="11pt"/>
    </style:style>
    <style:style style:name="T128_13" style:family="text">
      <style:text-properties fo:font-size="11pt" style:font-size-asian="11pt" style:font-name-complex="Arial" style:font-size-complex="11pt"/>
    </style:style>
    <style:style style:name="T128_14" style:family="text">
      <style:text-properties fo:font-size="11pt" style:font-size-asian="11pt" style:font-name-complex="Arial" style:font-size-complex="11pt"/>
    </style:style>
    <style:style style:name="T128_15" style:family="text">
      <style:text-properties fo:font-size="11pt" style:font-size-asian="11pt" style:font-name-complex="Arial" style:font-size-complex="11pt"/>
    </style:style>
    <style:style style:name="T128_16" style:family="text">
      <style:text-properties fo:font-size="11pt" style:font-size-asian="11pt" style:font-name-complex="Arial" style:font-size-complex="11pt"/>
    </style:style>
    <style:style style:name="T128_17" style:family="text">
      <style:text-properties fo:font-size="11pt" style:font-size-asian="11pt" style:font-name-complex="Arial" style:font-size-complex="11pt"/>
    </style:style>
    <style:style style:name="T128_18" style:family="text">
      <style:text-properties fo:font-size="11pt" style:font-size-asian="11pt" style:font-name-complex="Arial" style:font-size-complex="11pt"/>
    </style:style>
    <style:style style:name="T128_19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28_20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128_21" style:family="text">
      <style:text-properties fo:font-size="11pt" style:font-size-asian="11pt" style:font-name-complex="Arial" style:font-size-complex="11pt"/>
    </style:style>
    <style:style style:name="T128_22" style:family="text">
      <style:text-properties fo:font-size="11pt" style:font-size-asian="11pt" style:font-name-complex="Arial" style:font-size-complex="11pt"/>
    </style:style>
    <style:style style:name="T128_23" style:family="text">
      <style:text-properties fo:font-size="11pt" style:font-size-asian="11pt" style:font-name-complex="Arial" style:font-size-complex="11pt"/>
    </style:style>
    <style:style style:name="P12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30" style:family="paragraph" style:parent-style-name="List_20_Paragraph">
      <style:text-properties fo:font-size="11pt" style:font-size-asian="11pt" style:font-name-complex="Arial" style:font-size-complex="11pt"/>
    </style:style>
    <style:style style:name="T130_1" style:family="text">
      <style:text-properties fo:font-size="11pt" style:font-size-asian="11pt" style:font-name-complex="Arial" style:font-size-complex="11pt"/>
    </style:style>
    <style:style style:name="T130_2" style:family="text">
      <style:text-properties fo:font-size="11pt" style:font-size-asian="11pt" style:font-name-complex="Arial" style:font-size-complex="11pt"/>
    </style:style>
    <style:style style:name="T130_3" style:family="text">
      <style:text-properties fo:font-size="11pt" style:font-size-asian="11pt" style:font-name-complex="Arial" style:font-size-complex="11pt"/>
    </style:style>
    <style:style style:name="T130_4" style:family="text">
      <style:text-properties fo:font-size="11pt" style:font-size-asian="11pt" style:font-name-complex="Arial" style:font-size-complex="11pt"/>
    </style:style>
    <style:style style:name="T130_5" style:family="text">
      <style:text-properties fo:font-size="11pt" style:font-size-asian="11pt" style:font-name-complex="Arial" style:font-size-complex="11pt"/>
    </style:style>
    <style:style style:name="T130_6" style:family="text">
      <style:text-properties fo:font-size="11pt" style:font-size-asian="11pt" style:font-name-complex="Arial" style:font-size-complex="11pt"/>
    </style:style>
    <style:style style:name="T130_7" style:family="text">
      <style:text-properties fo:font-size="11pt" style:font-size-asian="11pt" style:font-name-complex="Arial" style:font-size-complex="11pt"/>
    </style:style>
    <style:style style:name="T130_8" style:family="text">
      <style:text-properties fo:font-size="11pt" style:font-size-asian="11pt" style:font-name-complex="Arial" style:font-size-complex="11pt"/>
    </style:style>
    <style:style style:name="T130_9" style:family="text">
      <style:text-properties fo:font-size="11pt" style:font-size-asian="11pt" style:font-name-complex="Arial" style:font-size-complex="11pt"/>
    </style:style>
    <style:style style:name="P131" style:family="paragraph" style:parent-style-name="List_20_Paragraph">
      <style:text-properties fo:font-size="11pt" style:font-size-asian="11pt" style:font-name-complex="Arial" style:font-size-complex="11pt"/>
    </style:style>
    <style:style style:name="T131_1" style:family="text">
      <style:text-properties fo:font-size="11pt" style:font-size-asian="11pt" style:font-name-complex="Arial" style:font-size-complex="11pt"/>
    </style:style>
    <style:style style:name="P132" style:family="paragraph" style:parent-style-name="List_20_Paragraph">
      <style:text-properties fo:font-size="11pt" style:font-size-asian="11pt" style:font-name-complex="Arial" style:font-size-complex="11pt"/>
    </style:style>
    <style:style style:name="T132_1" style:family="text">
      <style:text-properties fo:font-size="11pt" style:font-size-asian="11pt" style:font-name-complex="Arial" style:font-size-complex="11pt"/>
    </style:style>
    <style:style style:name="P133" style:family="paragraph" style:parent-style-name="List_20_Paragraph">
      <style:text-properties fo:font-size="11pt" style:font-size-asian="11pt" style:font-name-complex="Arial" style:font-size-complex="11pt"/>
    </style:style>
    <style:style style:name="T133_1" style:family="text">
      <style:text-properties fo:font-size="11pt" style:font-size-asian="11pt" style:font-name-complex="Arial" style:font-size-complex="11pt"/>
    </style:style>
    <style:style style:name="P134" style:family="paragraph" style:parent-style-name="List_20_Paragraph">
      <style:text-properties fo:font-size="11pt" style:font-size-asian="11pt" style:font-name-complex="Arial" style:font-size-complex="11pt"/>
    </style:style>
    <style:style style:name="P135" style:family="paragraph" style:parent-style-name="Normal">
      <style:paragraph-properties fo:text-align="justify"/>
    </style:style>
    <style:style style:name="T135_1" style:family="text">
      <style:text-properties fo:font-size="11pt" style:font-size-asian="11pt" style:font-name-complex="Arial" style:font-size-complex="11pt"/>
    </style:style>
    <style:style style:name="T135_2" style:family="text">
      <style:text-properties fo:font-size="11pt" style:font-size-asian="11pt" style:font-name-complex="Arial" style:font-size-complex="11pt"/>
    </style:style>
    <style:style style:name="T135_3" style:family="text">
      <style:text-properties fo:font-size="11pt" style:font-size-asian="11pt" style:font-name-complex="Arial" style:font-size-complex="11pt"/>
    </style:style>
    <style:style style:name="T135_4" style:family="text">
      <style:text-properties fo:font-size="11pt" style:font-size-asian="11pt" style:font-name-complex="Arial" style:font-size-complex="11pt"/>
    </style:style>
    <style:style style:name="P13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37" style:family="paragraph" style:parent-style-name="List_20_Paragraph">
      <style:text-properties fo:font-size="11pt" style:font-size-asian="11pt" style:font-name-complex="Arial" style:font-size-complex="11pt"/>
    </style:style>
    <style:style style:name="T137_1" style:family="text">
      <style:text-properties fo:font-size="11pt" style:font-size-asian="11pt" style:font-name-complex="Arial" style:font-size-complex="11pt"/>
    </style:style>
    <style:style style:name="T137_2" style:family="text">
      <style:text-properties fo:font-size="11pt" style:font-size-asian="11pt" style:font-name-complex="Arial" style:font-size-complex="11pt"/>
    </style:style>
    <style:style style:name="T137_3" style:family="text">
      <style:text-properties fo:font-size="11pt" style:font-size-asian="11pt" style:font-name-complex="Arial" style:font-size-complex="11pt"/>
    </style:style>
    <style:style style:name="T137_4" style:family="text">
      <style:text-properties fo:font-size="11pt" style:font-size-asian="11pt" style:font-name-complex="Arial" style:font-size-complex="11pt"/>
    </style:style>
    <style:style style:name="T137_5" style:family="text">
      <style:text-properties fo:font-size="11pt" style:font-size-asian="11pt" style:font-name-complex="Arial" style:font-size-complex="11pt"/>
    </style:style>
    <style:style style:name="T137_6" style:family="text">
      <style:text-properties fo:font-size="11pt" style:font-size-asian="11pt" style:font-name-complex="Arial" style:font-size-complex="11pt"/>
    </style:style>
    <style:style style:name="T137_7" style:family="text">
      <style:text-properties fo:font-size="11pt" style:font-size-asian="11pt" style:font-name-complex="Arial" style:font-size-complex="11pt"/>
    </style:style>
    <style:style style:name="T137_8" style:family="text">
      <style:text-properties fo:font-size="11pt" style:font-size-asian="11pt" style:font-name-complex="Arial" style:font-size-complex="11pt"/>
    </style:style>
    <style:style style:name="T137_9" style:family="text">
      <style:text-properties fo:font-size="11pt" style:font-size-asian="11pt" style:font-name-complex="Arial" style:font-size-complex="11pt"/>
    </style:style>
    <style:style style:name="T137_10" style:family="text">
      <style:text-properties fo:font-size="11pt" style:font-size-asian="11pt" style:font-name-complex="Arial" style:font-size-complex="11pt"/>
    </style:style>
    <style:style style:name="P138" style:family="paragraph" style:parent-style-name="List_20_Paragraph">
      <style:text-properties fo:font-size="11pt" style:font-size-asian="11pt" style:font-name-complex="Arial" style:font-size-complex="11pt"/>
    </style:style>
    <style:style style:name="T138_1" style:family="text">
      <style:text-properties fo:font-size="11pt" style:font-size-asian="11pt" style:font-name-complex="Arial" style:font-size-complex="11pt"/>
    </style:style>
    <style:style style:name="T138_2" style:family="text">
      <style:text-properties fo:font-size="11pt" style:font-size-asian="11pt" style:font-name-complex="Arial" style:font-size-complex="11pt"/>
    </style:style>
    <style:style style:name="T138_3" style:family="text">
      <style:text-properties fo:font-size="11pt" style:font-size-asian="11pt" style:font-name-complex="Arial" style:font-size-complex="11pt"/>
    </style:style>
    <style:style style:name="T138_4" style:family="text">
      <style:text-properties fo:font-size="11pt" style:font-size-asian="11pt" style:font-name-complex="Arial" style:font-size-complex="11pt"/>
    </style:style>
    <style:style style:name="T138_5" style:family="text">
      <style:text-properties fo:font-size="11pt" style:font-size-asian="11pt" style:font-name-complex="Arial" style:font-size-complex="11pt"/>
    </style:style>
    <style:style style:name="T138_6" style:family="text">
      <style:text-properties fo:font-size="11pt" style:font-size-asian="11pt" style:font-name-complex="Arial" style:font-size-complex="11pt"/>
    </style:style>
    <style:style style:name="T138_7" style:family="text">
      <style:text-properties fo:font-size="11pt" style:font-size-asian="11pt" style:font-name-complex="Arial" style:font-size-complex="11pt"/>
    </style:style>
    <style:style style:name="T138_8" style:family="text">
      <style:text-properties fo:font-size="11pt" style:font-size-asian="11pt" style:font-name-complex="Arial" style:font-size-complex="11pt"/>
    </style:style>
    <style:style style:name="T138_9" style:family="text">
      <style:text-properties fo:font-size="11pt" style:font-size-asian="11pt" style:font-name-complex="Arial" style:font-size-complex="11pt"/>
    </style:style>
    <style:style style:name="T138_10" style:family="text">
      <style:text-properties fo:font-size="11pt" style:font-size-asian="11pt" style:font-name-complex="Arial" style:font-size-complex="11pt"/>
    </style:style>
    <style:style style:name="T138_11" style:family="text">
      <style:text-properties fo:font-size="11pt" style:font-size-asian="11pt" style:font-name-complex="Arial" style:font-size-complex="11pt"/>
    </style:style>
    <style:style style:name="T138_12" style:family="text">
      <style:text-properties fo:font-size="11pt" style:font-size-asian="11pt" style:font-name-complex="Arial" style:font-size-complex="11pt"/>
    </style:style>
    <style:style style:name="T138_13" style:family="text">
      <style:text-properties fo:font-size="11pt" style:font-size-asian="11pt" style:font-name-complex="Arial" style:font-size-complex="11pt"/>
    </style:style>
    <style:style style:name="T138_14" style:family="text">
      <style:text-properties fo:font-size="11pt" style:font-size-asian="11pt" style:font-name-complex="Arial" style:font-size-complex="11pt"/>
    </style:style>
    <style:style style:name="T138_15" style:family="text">
      <style:text-properties fo:font-size="11pt" style:font-size-asian="11pt" style:font-name-complex="Arial" style:font-size-complex="11pt"/>
    </style:style>
    <style:style style:name="T138_16" style:family="text">
      <style:text-properties fo:font-size="11pt" style:font-size-asian="11pt" style:font-name-complex="Arial" style:font-size-complex="11pt"/>
    </style:style>
    <style:style style:name="T138_17" style:family="text">
      <style:text-properties fo:font-size="11pt" style:font-size-asian="11pt" style:font-name-complex="Arial" style:font-size-complex="11pt"/>
    </style:style>
    <style:style style:name="P139" style:family="paragraph" style:parent-style-name="List_20_Paragraph">
      <style:text-properties fo:font-size="11pt" style:font-size-asian="11pt" style:font-name-complex="Arial" style:font-size-complex="11pt"/>
    </style:style>
    <style:style style:name="T139_1" style:family="text">
      <style:text-properties fo:font-size="11pt" style:font-size-asian="11pt" style:font-name-complex="Arial" style:font-size-complex="11pt"/>
    </style:style>
    <style:style style:name="T139_2" style:family="text">
      <style:text-properties fo:font-size="11pt" style:font-size-asian="11pt" style:font-name-complex="Arial" style:font-size-complex="11pt"/>
    </style:style>
    <style:style style:name="T139_3" style:family="text">
      <style:text-properties fo:font-size="11pt" style:font-size-asian="11pt" style:font-name-complex="Arial" style:font-size-complex="11pt"/>
    </style:style>
    <style:style style:name="T139_4" style:family="text">
      <style:text-properties fo:font-size="11pt" style:font-size-asian="11pt" style:font-name-complex="Arial" style:font-size-complex="11pt"/>
    </style:style>
    <style:style style:name="T139_5" style:family="text">
      <style:text-properties fo:font-size="11pt" style:font-size-asian="11pt" style:font-name-complex="Arial" style:font-size-complex="11pt"/>
    </style:style>
    <style:style style:name="T139_6" style:family="text">
      <style:text-properties fo:font-size="11pt" style:font-size-asian="11pt" style:font-name-complex="Arial" style:font-size-complex="11pt"/>
    </style:style>
    <style:style style:name="T139_7" style:family="text">
      <style:text-properties fo:font-size="11pt" style:font-size-asian="11pt" style:font-name-complex="Arial" style:font-size-complex="11pt"/>
    </style:style>
    <style:style style:name="T139_8" style:family="text">
      <style:text-properties fo:font-size="11pt" style:font-size-asian="11pt" style:font-name-complex="Arial" style:font-size-complex="11pt"/>
    </style:style>
    <style:style style:name="T139_9" style:family="text">
      <style:text-properties fo:font-size="11pt" style:font-size-asian="11pt" style:font-name-complex="Arial" style:font-size-complex="11pt"/>
    </style:style>
    <style:style style:name="T139_10" style:family="text">
      <style:text-properties fo:font-size="11pt" style:font-size-asian="11pt" style:font-name-complex="Arial" style:font-size-complex="11pt"/>
    </style:style>
    <style:style style:name="T139_11" style:family="text">
      <style:text-properties fo:font-size="11pt" style:font-size-asian="11pt" style:font-name-complex="Arial" style:font-size-complex="11pt"/>
    </style:style>
    <style:style style:name="T139_12" style:family="text">
      <style:text-properties fo:font-size="11pt" style:font-size-asian="11pt" style:font-name-complex="Arial" style:font-size-complex="11pt"/>
    </style:style>
    <style:style style:name="T139_13" style:family="text">
      <style:text-properties fo:font-size="11pt" style:font-size-asian="11pt" style:font-name-complex="Arial" style:font-size-complex="11pt"/>
    </style:style>
    <style:style style:name="P140" style:family="paragraph" style:parent-style-name="List_20_Paragraph">
      <style:text-properties fo:font-size="11pt" style:font-size-asian="11pt" style:font-name-complex="Arial" style:font-size-complex="11pt"/>
    </style:style>
    <style:style style:name="T140_1" style:family="text">
      <style:text-properties fo:font-size="11pt" style:font-size-asian="11pt" style:font-name-complex="Arial" style:font-size-complex="11pt"/>
    </style:style>
    <style:style style:name="T140_2" style:family="text">
      <style:text-properties fo:font-size="11pt" style:font-size-asian="11pt" style:font-name-complex="Arial" style:font-size-complex="11pt"/>
    </style:style>
    <style:style style:name="P141" style:family="paragraph" style:parent-style-name="Normal">
      <style:text-properties fo:font-size="11pt" style:font-size-asian="11pt" style:font-name-complex="Arial" style:font-size-complex="11pt"/>
    </style:style>
    <style:style style:name="P142" style:family="paragraph" style:parent-style-name="Normal">
      <style:paragraph-properties fo:text-align="justify"/>
    </style:style>
    <style:style style:name="T14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4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44" style:family="paragraph" style:parent-style-name="List_20_Paragraph">
      <style:paragraph-properties>
        <style:tab-stops>
          <style:tab-stop style:type="left" style:leader-style="none" style:position="13.46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144_1" style:family="text">
      <style:text-properties fo:font-size="11pt" style:font-size-asian="11pt" style:font-name-complex="Arial" style:font-size-complex="11pt" style:font-weight-complex="bold"/>
    </style:style>
    <style:style style:name="T144_2" style:family="text">
      <style:text-properties fo:font-size="11pt" style:font-size-asian="11pt" style:font-name-complex="Arial" style:font-size-complex="11pt" style:font-weight-complex="bold"/>
    </style:style>
    <style:style style:name="T144_3" style:family="text">
      <style:text-properties fo:font-size="11pt" style:font-size-asian="11pt" style:font-name-complex="Arial" style:font-size-complex="11pt" style:font-weight-complex="bold"/>
    </style:style>
    <style:style style:name="T144_4" style:family="text">
      <style:text-properties fo:font-size="11pt" style:font-size-asian="11pt" style:font-name-complex="Arial" style:font-size-complex="11pt" style:font-weight-complex="bold"/>
    </style:style>
    <style:style style:name="T144_5" style:family="text">
      <style:text-properties fo:font-size="11pt" style:font-size-asian="11pt" style:font-name-complex="Arial" style:font-size-complex="11pt" style:font-weight-complex="bold"/>
    </style:style>
    <style:style style:name="T144_6" style:family="text">
      <style:text-properties fo:font-size="11pt" style:font-size-asian="11pt" style:font-name-complex="Arial" style:font-size-complex="11pt" style:font-weight-complex="bold"/>
    </style:style>
    <style:style style:name="T144_7" style:family="text">
      <style:text-properties fo:font-size="11pt" style:font-size-asian="11pt" style:font-name-complex="Arial" style:font-size-complex="11pt" style:font-weight-complex="bold"/>
    </style:style>
    <style:style style:name="T144_8" style:family="text">
      <style:text-properties fo:font-size="11pt" style:font-size-asian="11pt" style:font-name-complex="Arial" style:font-size-complex="11pt" style:font-weight-complex="bold"/>
    </style:style>
    <style:style style:name="T144_9" style:family="text">
      <style:text-properties fo:font-size="11pt" style:font-size-asian="11pt" style:font-name-complex="Arial" style:font-size-complex="11pt" style:font-weight-complex="bold"/>
    </style:style>
    <style:style style:name="T144_10" style:family="text">
      <style:text-properties fo:font-size="11pt" style:font-size-asian="11pt" style:font-name-complex="Arial" style:font-size-complex="11pt" style:font-weight-complex="bold"/>
    </style:style>
    <style:style style:name="T144_11" style:family="text">
      <style:text-properties fo:font-size="11pt" style:font-size-asian="11pt" style:font-name-complex="Arial" style:font-size-complex="11pt" style:font-weight-complex="bold"/>
    </style:style>
    <style:style style:name="T144_12" style:family="text">
      <style:text-properties fo:font-size="11pt" style:font-size-asian="11pt" style:font-name-complex="Arial" style:font-size-complex="11pt" style:font-weight-complex="bold"/>
    </style:style>
    <style:style style:name="T144_13" style:family="text">
      <style:text-properties fo:font-size="11pt" style:font-size-asian="11pt" style:font-name-complex="Arial" style:font-size-complex="11pt" style:font-weight-complex="bold"/>
    </style:style>
    <style:style style:name="T144_14" style:family="text">
      <style:text-properties fo:font-size="11pt" style:font-size-asian="11pt" style:font-name-complex="Arial" style:font-size-complex="11pt" style:font-weight-complex="bold"/>
    </style:style>
    <style:style style:name="T144_15" style:family="text">
      <style:text-properties fo:font-size="11pt" style:font-size-asian="11pt" style:font-name-complex="Arial" style:font-size-complex="11pt" style:font-weight-complex="bold"/>
    </style:style>
    <style:style style:name="T144_16" style:family="text">
      <style:text-properties fo:font-size="11pt" style:font-size-asian="11pt" style:font-name-complex="Arial" style:font-size-complex="11pt" style:font-weight-complex="bold"/>
    </style:style>
    <style:style style:name="T144_17" style:family="text">
      <style:text-properties fo:font-size="11pt" style:font-size-asian="11pt" style:font-name-complex="Arial" style:font-size-complex="11pt" style:font-weight-complex="bold"/>
    </style:style>
    <style:style style:name="T144_18" style:family="text">
      <style:text-properties fo:font-size="11pt" style:font-size-asian="11pt" style:font-name-complex="Arial" style:font-size-complex="11pt" style:font-weight-complex="bold"/>
    </style:style>
    <style:style style:name="T144_19" style:family="text">
      <style:text-properties fo:font-size="11pt" style:font-size-asian="11pt" style:font-name-complex="Arial" style:font-size-complex="11pt" style:font-weight-complex="bold"/>
    </style:style>
    <style:style style:name="P145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146" style:family="paragraph" style:parent-style-name="List_20_Paragraph">
      <style:paragraph-properties>
        <style:tab-stops>
          <style:tab-stop style:type="left" style:leader-style="none" style:position="13.46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146_1" style:family="text">
      <style:text-properties fo:font-size="11pt" style:font-size-asian="11pt" style:font-name-complex="Arial" style:font-size-complex="11pt" style:font-weight-complex="bold"/>
    </style:style>
    <style:style style:name="T146_2" style:family="text">
      <style:text-properties fo:font-size="11pt" style:font-size-asian="11pt" style:font-name-complex="Arial" style:font-size-complex="11pt" style:font-weight-complex="bold"/>
    </style:style>
    <style:style style:name="T146_3" style:family="text">
      <style:text-properties fo:font-size="11pt" style:font-size-asian="11pt" style:font-name-complex="Arial" style:font-size-complex="11pt" style:font-weight-complex="bold"/>
    </style:style>
    <style:style style:name="T146_4" style:family="text">
      <style:text-properties fo:font-size="11pt" style:font-size-asian="11pt" style:font-name-complex="Arial" style:font-size-complex="11pt" style:font-weight-complex="bold"/>
    </style:style>
    <style:style style:name="T146_5" style:family="text">
      <style:text-properties fo:font-size="11pt" style:font-size-asian="11pt" style:font-name-complex="Arial" style:font-size-complex="11pt" style:font-weight-complex="bold"/>
    </style:style>
    <style:style style:name="T146_6" style:family="text">
      <style:text-properties fo:font-size="11pt" style:font-size-asian="11pt" style:font-name-complex="Arial" style:font-size-complex="11pt" style:font-weight-complex="bold"/>
    </style:style>
    <style:style style:name="T146_7" style:family="text">
      <style:text-properties fo:font-size="11pt" style:font-size-asian="11pt" style:font-name-complex="Arial" style:font-size-complex="11pt" style:font-weight-complex="bold"/>
    </style:style>
    <style:style style:name="T146_8" style:family="text">
      <style:text-properties fo:font-size="11pt" style:font-size-asian="11pt" style:font-name-complex="Arial" style:font-size-complex="11pt" style:font-weight-complex="bold"/>
    </style:style>
    <style:style style:name="T146_9" style:family="text">
      <style:text-properties fo:font-size="11pt" style:font-size-asian="11pt" style:font-name-complex="Arial" style:font-size-complex="11pt" style:font-weight-complex="bold"/>
    </style:style>
    <style:style style:name="T146_10" style:family="text">
      <style:text-properties fo:font-size="11pt" style:font-size-asian="11pt" style:font-name-complex="Arial" style:font-size-complex="11pt" style:font-weight-complex="bold"/>
    </style:style>
    <style:style style:name="T146_11" style:family="text">
      <style:text-properties fo:font-size="11pt" style:font-size-asian="11pt" style:font-name-complex="Arial" style:font-size-complex="11pt" style:font-weight-complex="bold"/>
    </style:style>
    <style:style style:name="T146_12" style:family="text">
      <style:text-properties fo:font-size="11pt" style:font-size-asian="11pt" style:font-name-complex="Arial" style:font-size-complex="11pt" style:font-weight-complex="bold"/>
    </style:style>
    <style:style style:name="T146_13" style:family="text">
      <style:text-properties fo:font-size="11pt" style:font-size-asian="11pt" style:font-name-complex="Arial" style:font-size-complex="11pt" style:font-weight-complex="bold"/>
    </style:style>
    <style:style style:name="T146_14" style:family="text">
      <style:text-properties fo:font-size="11pt" style:font-size-asian="11pt" style:font-name-complex="Arial" style:font-size-complex="11pt" style:font-weight-complex="bold"/>
    </style:style>
    <style:style style:name="P147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148" style:family="paragraph" style:parent-style-name="List_20_Paragraph">
      <style:paragraph-properties>
        <style:tab-stops>
          <style:tab-stop style:type="left" style:leader-style="none" style:position="13.46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148_1" style:family="text">
      <style:text-properties fo:font-size="11pt" style:font-size-asian="11pt" style:font-name-complex="Arial" style:font-size-complex="11pt" style:font-weight-complex="bold"/>
    </style:style>
    <style:style style:name="T148_2" style:family="text">
      <style:text-properties fo:font-size="11pt" style:font-size-asian="11pt" style:font-name-complex="Arial" style:font-size-complex="11pt" style:font-weight-complex="bold"/>
    </style:style>
    <style:style style:name="T148_3" style:family="text">
      <style:text-properties fo:font-size="11pt" style:font-size-asian="11pt" style:font-name-complex="Arial" style:font-size-complex="11pt" style:font-weight-complex="bold"/>
    </style:style>
    <style:style style:name="T148_4" style:family="text">
      <style:text-properties fo:font-size="11pt" style:font-size-asian="11pt" style:font-name-complex="Arial" style:font-size-complex="11pt" style:font-weight-complex="bold"/>
    </style:style>
    <style:style style:name="T148_5" style:family="text">
      <style:text-properties fo:font-size="11pt" style:font-size-asian="11pt" style:font-name-complex="Arial" style:font-size-complex="11pt" style:font-weight-complex="bold"/>
    </style:style>
    <style:style style:name="T148_6" style:family="text">
      <style:text-properties fo:font-size="11pt" style:font-size-asian="11pt" style:font-name-complex="Arial" style:font-size-complex="11pt" style:font-weight-complex="bold"/>
    </style:style>
    <style:style style:name="T148_7" style:family="text">
      <style:text-properties fo:font-size="11pt" style:font-size-asian="11pt" style:font-name-complex="Arial" style:font-size-complex="11pt" style:font-weight-complex="bold"/>
    </style:style>
    <style:style style:name="T148_8" style:family="text">
      <style:text-properties fo:font-size="11pt" style:font-size-asian="11pt" style:font-name-complex="Arial" style:font-size-complex="11pt" style:font-weight-complex="bold"/>
    </style:style>
    <style:style style:name="T148_9" style:family="text">
      <style:text-properties fo:font-size="11pt" style:font-size-asian="11pt" style:font-name-complex="Arial" style:font-size-complex="11pt" style:font-weight-complex="bold"/>
    </style:style>
    <style:style style:name="T148_10" style:family="text">
      <style:text-properties fo:font-size="11pt" style:font-size-asian="11pt" style:font-name-complex="Arial" style:font-size-complex="11pt" style:font-weight-complex="bold"/>
    </style:style>
    <style:style style:name="T148_11" style:family="text">
      <style:text-properties fo:font-size="11pt" style:font-size-asian="11pt" style:font-name-complex="Arial" style:font-size-complex="11pt" style:font-weight-complex="bold"/>
    </style:style>
    <style:style style:name="T148_12" style:family="text">
      <style:text-properties fo:font-size="11pt" style:font-size-asian="11pt" style:font-name-complex="Arial" style:font-size-complex="11pt" style:font-weight-complex="bold"/>
    </style:style>
    <style:style style:name="T148_13" style:family="text">
      <style:text-properties fo:font-size="11pt" style:font-size-asian="11pt" style:font-name-complex="Arial" style:font-size-complex="11pt" style:font-weight-complex="bold"/>
    </style:style>
    <style:style style:name="T148_14" style:family="text">
      <style:text-properties fo:font-size="11pt" style:font-size-asian="11pt" style:font-name-complex="Arial" style:font-size-complex="11pt" style:font-weight-complex="bold"/>
    </style:style>
    <style:style style:name="P149" style:family="paragraph" style:parent-style-name="Normal">
      <style:paragraph-properties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150" style:family="paragraph" style:parent-style-name="List_20_Paragraph">
      <style:paragraph-properties>
        <style:tab-stops>
          <style:tab-stop style:type="left" style:leader-style="none" style:position="13.462cm"/>
        </style:tab-stops>
      </style:paragraph-properties>
    </style:style>
    <style:style style:name="T150_1" style:family="text">
      <style:text-properties fo:font-size="11pt" style:font-size-asian="11pt" style:font-name-complex="Arial" style:font-size-complex="11pt" style:font-weight-complex="bold"/>
    </style:style>
    <style:style style:name="T150_2" style:family="text">
      <style:text-properties fo:font-size="11pt" style:font-size-asian="11pt" style:font-name-complex="Arial" style:font-size-complex="11pt" style:font-weight-complex="bold"/>
    </style:style>
    <style:style style:name="T150_3" style:family="text">
      <style:text-properties fo:font-size="11pt" style:font-size-asian="11pt" style:font-name-complex="Arial" style:font-size-complex="11pt" style:font-weight-complex="bold"/>
    </style:style>
    <style:style style:name="T150_4" style:family="text">
      <style:text-properties fo:font-size="11pt" style:font-size-asian="11pt" style:font-name-complex="Arial" style:font-size-complex="11pt" style:font-weight-complex="bold"/>
    </style:style>
    <style:style style:name="T150_5" style:family="text">
      <style:text-properties fo:font-size="11pt" style:font-size-asian="11pt" style:font-name-complex="Arial" style:font-size-complex="11pt" style:font-weight-complex="bold"/>
    </style:style>
    <style:style style:name="T150_6" style:family="text">
      <style:text-properties fo:font-size="11pt" style:font-size-asian="11pt" style:font-name-complex="Arial" style:font-size-complex="11pt" style:font-weight-complex="bold"/>
    </style:style>
    <style:style style:name="T150_7" style:family="text">
      <style:text-properties fo:font-size="11pt" style:font-size-asian="11pt" style:font-name-complex="Arial" style:font-size-complex="11pt" style:font-weight-complex="bold"/>
    </style:style>
    <style:style style:name="T150_8" style:family="text">
      <style:text-properties fo:font-size="11pt" style:font-size-asian="11pt" style:font-name-complex="Arial" style:font-size-complex="11pt" style:font-weight-complex="bold"/>
    </style:style>
    <style:style style:name="T150_9" style:family="text">
      <style:text-properties fo:font-size="11pt" style:font-size-asian="11pt" style:font-name-complex="Arial" style:font-size-complex="11pt" style:font-weight-complex="bold"/>
    </style:style>
    <style:style style:name="T150_10" style:family="text">
      <style:text-properties fo:font-size="11pt" style:font-size-asian="11pt" style:font-name-complex="Arial" style:font-size-complex="11pt" style:font-weight-complex="bold"/>
    </style:style>
    <style:style style:name="T150_11" style:family="text">
      <style:text-properties fo:font-size="11pt" style:font-size-asian="11pt" style:font-name-complex="Arial" style:font-size-complex="11pt" style:font-weight-complex="bold"/>
    </style:style>
    <style:style style:name="T150_12" style:family="text">
      <style:text-properties fo:font-size="11pt" style:font-size-asian="11pt" style:font-name-complex="Arial" style:font-size-complex="11pt" style:font-weight-complex="bold"/>
    </style:style>
    <style:style style:name="T150_13" style:family="text">
      <style:text-properties fo:font-size="11pt" style:font-size-asian="11pt" style:font-name-complex="Arial" style:font-size-complex="11pt" style:font-weight-complex="bold"/>
    </style:style>
    <style:style style:name="T150_14" style:family="text">
      <style:text-properties fo:font-size="11pt" style:font-size-asian="11pt" style:font-name-complex="Arial" style:font-size-complex="11pt" style:font-weight-complex="bold"/>
    </style:style>
    <style:style style:name="T150_15" style:family="text">
      <style:text-properties fo:font-size="11pt" style:font-size-asian="11pt" style:font-name-complex="Arial" style:font-size-complex="11pt" style:font-weight-complex="bold"/>
    </style:style>
    <style:style style:name="T150_16" style:family="text">
      <style:text-properties fo:font-size="11pt" style:font-size-asian="11pt" style:font-name-complex="Arial" style:font-size-complex="11pt" style:font-weight-complex="bold"/>
    </style:style>
    <style:style style:name="T150_17" style:family="text">
      <style:text-properties fo:font-size="11pt" style:font-size-asian="11pt" style:font-name-complex="Arial" style:font-size-complex="11pt" style:font-weight-complex="bold"/>
    </style:style>
    <style:style style:name="T150_18" style:family="text">
      <style:text-properties fo:font-size="11pt" style:font-size-asian="11pt" style:font-name-complex="Arial" style:font-size-complex="11pt" style:font-weight-complex="bold"/>
    </style:style>
    <style:style style:name="T150_19" style:family="text">
      <style:text-properties fo:font-size="11pt" style:font-size-asian="11pt" style:font-name-complex="Arial" style:font-size-complex="11pt" style:font-weight-complex="bold"/>
    </style:style>
    <style:style style:name="T150_20" style:family="text">
      <style:text-properties fo:font-size="11pt" style:font-size-asian="11pt" style:font-name-complex="Arial" style:font-size-complex="11pt" style:font-weight-complex="bold"/>
    </style:style>
    <style:style style:name="T150_21" style:family="text">
      <style:text-properties fo:font-size="11pt" style:font-size-asian="11pt" style:font-name-complex="Arial" style:font-size-complex="11pt" style:font-weight-complex="bold"/>
    </style:style>
    <style:style style:name="T150_22" style:family="text">
      <style:text-properties fo:font-size="11pt" style:font-size-asian="11pt" style:font-name-complex="Arial" style:font-size-complex="11pt" style:font-weight-complex="bold"/>
    </style:style>
    <style:style style:name="T150_23" style:family="text">
      <style:text-properties fo:font-size="11pt" style:font-size-asian="11pt" style:font-name-complex="Arial" style:font-size-complex="11pt" style:font-weight-complex="bold"/>
    </style:style>
    <style:style style:name="T150_24" style:family="text">
      <style:text-properties fo:font-size="11pt" style:font-size-asian="11pt" style:font-name-complex="Arial" style:font-size-complex="11pt" style:font-weight-complex="bold"/>
    </style:style>
    <style:style style:name="T150_25" style:family="text">
      <style:text-properties fo:font-size="11pt" style:font-size-asian="11pt" style:font-name-complex="Arial" style:font-size-complex="11pt" style:font-weight-complex="bold"/>
    </style:style>
    <style:style style:name="T150_26" style:family="text">
      <style:text-properties fo:font-size="11pt" style:font-size-asian="11pt" style:font-name-complex="Arial" style:font-size-complex="11pt" style:font-weight-complex="bold"/>
    </style:style>
    <style:style style:name="T150_27" style:family="text">
      <style:text-properties fo:font-size="11pt" style:font-size-asian="11pt" style:font-name-complex="Arial" style:font-size-complex="11pt" style:font-weight-complex="bold"/>
    </style:style>
    <style:style style:name="T150_28" style:family="text">
      <style:text-properties fo:font-size="11pt" style:font-size-asian="11pt" style:font-name-complex="Arial" style:font-size-complex="11pt" style:font-weight-complex="bold"/>
    </style:style>
    <style:style style:name="T150_29" style:family="text">
      <style:text-properties fo:font-size="11pt" style:font-size-asian="11pt" style:font-name-complex="Arial" style:font-size-complex="11pt" style:font-weight-complex="bold"/>
    </style:style>
    <style:style style:name="T150_30" style:family="text">
      <style:text-properties fo:font-size="11pt" style:font-size-asian="11pt" style:font-name-complex="Arial" style:font-size-complex="11pt" style:font-weight-complex="bold"/>
    </style:style>
    <style:style style:name="T150_31" style:family="text">
      <style:text-properties fo:font-size="11pt" style:font-size-asian="11pt" style:font-name-complex="Arial" style:font-size-complex="11pt" style:font-weight-complex="bold"/>
    </style:style>
    <style:style style:name="T150_32" style:family="text">
      <style:text-properties fo:font-size="11pt" style:font-size-asian="11pt" style:font-name-complex="Arial" style:font-size-complex="11pt" style:font-weight-complex="bold"/>
    </style:style>
    <style:style style:name="T150_33" style:family="text">
      <style:text-properties fo:font-size="11pt" style:font-size-asian="11pt" style:font-name-complex="Arial" style:font-size-complex="11pt" style:font-weight-complex="bold"/>
    </style:style>
    <style:style style:name="T150_34" style:family="text">
      <style:text-properties fo:font-size="11pt" style:font-size-asian="11pt" style:font-name-complex="Arial" style:font-size-complex="11pt" style:font-weight-complex="bold"/>
    </style:style>
    <style:style style:name="T150_35" style:family="text">
      <style:text-properties fo:font-size="11pt" style:font-size-asian="11pt" style:font-name-complex="Arial" style:font-size-complex="11pt" style:font-weight-complex="bold"/>
    </style:style>
    <style:style style:name="T150_36" style:family="text">
      <style:text-properties fo:font-size="11pt" style:font-size-asian="11pt" style:font-name-complex="Arial" style:font-size-complex="11pt" style:font-weight-complex="bold"/>
    </style:style>
    <style:style style:name="T150_37" style:family="text">
      <style:text-properties fo:font-size="11pt" style:font-size-asian="11pt" style:font-name-complex="Arial" style:font-size-complex="11pt" style:font-weight-complex="bold"/>
    </style:style>
    <style:style style:name="T150_38" style:family="text">
      <style:text-properties fo:font-size="11pt" style:font-size-asian="11pt" style:font-name-complex="Arial" style:font-size-complex="11pt" style:font-weight-complex="bold"/>
    </style:style>
    <style:style style:name="T150_39" style:family="text">
      <style:text-properties fo:font-size="11pt" style:font-size-asian="11pt" style:font-name-complex="Arial" style:font-size-complex="11pt" style:font-weight-complex="bold"/>
    </style:style>
    <style:style style:name="T150_40" style:family="text">
      <style:text-properties fo:font-size="11pt" style:font-size-asian="11pt" style:font-name-complex="Arial" style:font-size-complex="11pt" style:font-weight-complex="bold"/>
    </style:style>
    <style:style style:name="T150_41" style:family="text">
      <style:text-properties fo:font-size="11pt" style:font-size-asian="11pt" style:font-name-complex="Arial" style:font-size-complex="11pt" style:font-weight-complex="bold"/>
    </style:style>
    <style:style style:name="T150_42" style:family="text">
      <style:text-properties fo:font-size="11pt" style:font-size-asian="11pt" style:font-name-complex="Arial" style:font-size-complex="11pt" style:font-weight-complex="bold"/>
    </style:style>
    <style:style style:name="T150_43" style:family="text">
      <style:text-properties fo:font-size="11pt" style:font-size-asian="11pt" style:font-name-complex="Arial" style:font-size-complex="11pt" style:font-weight-complex="bold"/>
    </style:style>
    <style:style style:name="T150_44" style:family="text">
      <style:text-properties fo:font-size="11pt" style:font-size-asian="11pt" style:font-name-complex="Arial" style:font-size-complex="11pt" style:font-weight-complex="bold"/>
    </style:style>
    <style:style style:name="T150_45" style:family="text">
      <style:text-properties fo:font-size="11pt" style:font-size-asian="11pt" style:font-name-complex="Arial" style:font-size-complex="11pt" style:font-weight-complex="bold"/>
    </style:style>
    <style:style style:name="T150_46" style:family="text">
      <style:text-properties fo:font-size="11pt" style:font-size-asian="11pt" style:font-name-complex="Arial" style:font-size-complex="11pt" style:font-weight-complex="bold"/>
    </style:style>
    <style:style style:name="T150_47" style:family="text" style:parent-style-name="List_20_Paragraph">
      <style:text-properties fo:font-size="11pt" style:font-size-asian="11pt" style:font-name-complex="Arial" style:font-size-complex="11pt" style:font-weight-complex="bold"/>
    </style:style>
    <style:style style:name="P151" style:family="paragraph" style:parent-style-name="Footnote_20_text"/>
    <style:style style:name="T151_1" style:family="text"/>
    <style:style style:name="T151_2" style:family="text"/>
    <style:style style:name="T151_3" style:family="text"/>
    <style:style style:name="T151_4" style:family="text" style:parent-style-name="Internet_20_link"/>
    <style:style style:name="T151_5" style:family="text"/>
    <style:style style:name="T151_6" style:family="text"/>
    <style:style style:name="P152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font-style="italic" style:font-style-asian="italic" style:font-style-complex="italic" fo:font-size="11pt" style:font-size-asian="11pt" style:font-size-complex="11pt"/>
    </style:style>
    <style:style style:name="Table5" style:family="table">
      <style:table-properties table:align="left" style:width="18.189cm" fo:margin-left="0.19cm"/>
    </style:style>
    <style:style style:name="Column19" style:family="table-column">
      <style:table-column-properties style:column-width="4.253cm"/>
    </style:style>
    <style:style style:name="Column20" style:family="table-column">
      <style:table-column-properties style:column-width="5.749cm"/>
    </style:style>
    <style:style style:name="Column21" style:family="table-column">
      <style:table-column-properties style:column-width="4.06cm"/>
    </style:style>
    <style:style style:name="Column22" style:family="table-column">
      <style:table-column-properties style:column-width="4.127cm"/>
    </style:style>
    <style:style style:name="Row12" style:family="table-row">
      <style:table-row-properties style:min-row-height="0.714cm"/>
    </style:style>
    <style:style style:name="Cell4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3" style:family="paragraph" style:parent-style-name="Normal"/>
    <style:style style:name="T15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4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4" style:family="paragraph" style:parent-style-name="List_20_Paragraph">
      <style:paragraph-properties fo:text-indent="-0.635cm" fo:margin-left="0.635cm"/>
    </style:style>
    <style:style style:name="T15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3" style:family="table-row">
      <style:table-row-properties style:min-row-height="0.873cm"/>
    </style:style>
    <style:style style:name="Cell4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5" style:family="paragraph" style:parent-style-name="Normal"/>
    <style:style style:name="T1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6" style:family="paragraph" style:parent-style-name="Normal"/>
    <style:style style:name="T15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4" style:family="table-row">
      <style:table-row-properties style:min-row-height="0.873cm"/>
    </style:style>
    <style:style style:name="Cell5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7" style:family="paragraph" style:parent-style-name="Normal"/>
    <style:style style:name="T15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8" style:family="paragraph" style:parent-style-name="Normal"/>
    <style:style style:name="T15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5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9" style:family="paragraph" style:parent-style-name="Normal"/>
    <style:style style:name="T15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0" style:family="paragraph" style:parent-style-name="Normal"/>
    <style:style style:name="T160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style:font-weight-complex="bold"/>
    </style:style>
    <style:style style:name="P161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1pt" style:font-size-asian="11pt" style:font-size-complex="11pt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63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1pt" style:font-size-asian="11pt" style:font-size-complex="11pt"/>
    </style:style>
    <style:style style:name="P164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</style:style>
    <style:style style:name="T164_1" style:family="text">
      <style:text-properties fo:font-size="11pt" style:font-size-asian="11pt" style:font-name-complex="Arial" style:font-size-complex="11pt"/>
    </style:style>
    <style:style style:name="T164_2" style:family="text">
      <style:text-properties fo:font-size="11pt" style:font-size-asian="11pt" style:font-name-complex="Arial" style:font-size-complex="11pt"/>
    </style:style>
    <style:style style:name="T164_3" style:family="text">
      <style:text-properties fo:font-size="11pt" style:font-size-asian="11pt" style:font-name-complex="Arial" style:font-size-complex="11pt"/>
    </style:style>
    <style:style style:name="T164_4" style:family="text">
      <style:text-properties fo:font-size="11pt" style:font-size-asian="11pt" style:font-name-complex="Arial" style:font-size-complex="11pt"/>
    </style:style>
    <style:style style:name="T164_5" style:family="text">
      <style:text-properties fo:font-size="11pt" style:font-size-asian="11pt" style:font-name-complex="Arial" style:font-size-complex="11pt"/>
    </style:style>
    <style:style style:name="T164_6" style:family="text">
      <style:text-properties fo:color="#000000" fo:font-size="11pt" style:font-size-asian="11pt" style:font-name-complex="Arial" style:font-size-complex="11pt"/>
    </style:style>
    <style:style style:name="T164_7" style:family="text">
      <style:text-properties fo:background-color="#ffffff" fo:color="#161616" fo:font-size="11pt" style:font-size-asian="11pt" style:font-name-complex="Arial" style:font-size-complex="11pt"/>
    </style:style>
    <style:style style:name="T164_8" style:family="text">
      <style:text-properties fo:color="#000000" fo:font-size="11pt" style:font-size-asian="11pt" style:font-name-complex="Arial" style:font-size-complex="11pt"/>
    </style:style>
    <style:style style:name="P165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  <style:text-properties fo:color="#000000" fo:font-size="11pt" style:font-size-asian="11pt" style:font-name-complex="Arial" style:font-size-complex="11pt"/>
    </style:style>
    <style:style style:name="P166" style:family="paragraph" style:parent-style-name="Normal">
      <style:paragraph-properties fo:text-align="justify" fo:line-height="105%"/>
    </style:style>
    <style:style style:name="T166_1" style:family="text">
      <style:text-properties fo:font-size="11pt" style:font-size-asian="11pt" style:font-name-complex="Arial" style:font-size-complex="11pt"/>
    </style:style>
    <style:style style:name="T166_2" style:family="text">
      <style:text-properties fo:font-size="11pt" style:font-size-asian="11pt" style:font-name-complex="Arial" style:font-size-complex="11pt"/>
    </style:style>
    <style:style style:name="T166_3" style:family="text">
      <style:text-properties fo:font-size="11pt" style:font-size-asian="11pt" style:font-name-complex="Arial" style:font-size-complex="11pt"/>
    </style:style>
    <style:style style:name="T166_4" style:family="text">
      <style:text-properties fo:font-size="11pt" style:font-size-asian="11pt" style:font-name-complex="Arial" style:font-size-complex="11pt"/>
    </style:style>
    <style:style style:name="T166_5" style:family="text">
      <style:text-properties fo:font-size="11pt" style:font-size-asian="11pt" style:font-name-complex="Arial" style:font-size-complex="11pt"/>
    </style:style>
    <style:style style:name="T166_6" style:family="text">
      <style:text-properties fo:font-size="11pt" style:font-size-asian="11pt" style:font-name-complex="Arial" style:font-size-complex="11pt"/>
    </style:style>
    <style:style style:name="T166_7" style:family="text">
      <style:text-properties fo:font-size="11pt" style:font-size-asian="11pt" style:font-name-complex="Arial" style:font-size-complex="11pt"/>
    </style:style>
    <style:style style:name="T166_8" style:family="text">
      <style:text-properties fo:font-size="11pt" style:font-size-asian="11pt" style:font-name-complex="Arial" style:font-size-complex="11pt"/>
    </style:style>
    <style:style style:name="T166_9" style:family="text">
      <style:text-properties fo:font-size="11pt" style:font-size-asian="11pt" style:font-name-complex="Arial" style:font-size-complex="11pt"/>
    </style:style>
    <style:style style:name="P167" style:family="paragraph" style:parent-style-name="Normal">
      <style:paragraph-properties fo:text-align="justify" fo:line-height="105%"/>
      <style:text-properties fo:font-size="11pt" style:font-size-asian="11pt" style:font-name-complex="Arial" style:font-size-complex="11pt"/>
    </style:style>
    <style:style style:name="P168" style:family="paragraph" style:parent-style-name="Normal">
      <style:paragraph-properties fo:text-align="justify" fo:line-height="105%"/>
    </style:style>
    <style:style style:name="T168_1" style:family="text">
      <style:text-properties fo:color="#000000" fo:font-size="11pt" style:font-size-asian="11pt" style:font-name-complex="Arial" style:font-size-complex="11pt"/>
    </style:style>
    <style:style style:name="T168_2" style:family="text">
      <style:text-properties fo:color="#000000" fo:font-size="11pt" style:font-size-asian="11pt" style:font-name-complex="Arial" style:font-size-complex="11pt"/>
    </style:style>
    <style:style style:name="T168_3" style:family="text">
      <style:text-properties fo:font-size="11pt" style:font-size-asian="11pt" style:font-name-complex="Arial" style:font-size-complex="11pt" fo:language="en" fo:country="US"/>
    </style:style>
    <style:style style:name="P169" style:family="paragraph" style:parent-style-name="Normal">
      <style:paragraph-properties fo:text-align="justify" fo:line-height="105%"/>
      <style:text-properties fo:font-size="11pt" style:font-size-asian="11pt" style:font-name-complex="Arial" style:font-size-complex="11pt"/>
    </style:style>
    <style:style style:name="P170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</style:style>
    <style:style style:name="T170_1" style:family="text">
      <style:text-properties fo:font-size="11pt" style:font-size-asian="11pt" style:font-name-complex="Arial" style:font-size-complex="11pt"/>
    </style:style>
    <style:style style:name="T170_2" style:family="text">
      <style:text-properties fo:font-size="11pt" style:font-size-asian="11pt" style:font-name-complex="Arial" style:font-size-complex="11pt"/>
    </style:style>
    <style:style style:name="T170_3" style:family="text">
      <style:text-properties fo:font-size="11pt" style:font-size-asian="11pt" style:font-name-complex="Arial" style:font-size-complex="11pt"/>
    </style:style>
    <style:style style:name="T170_4" style:family="text">
      <style:text-properties fo:font-size="11pt" style:font-size-asian="11pt" style:font-name-complex="Arial" style:font-size-complex="11pt"/>
    </style:style>
    <style:style style:name="T170_5" style:family="text">
      <style:text-properties fo:font-size="11pt" style:font-size-asian="11pt" style:font-name-complex="Arial" style:font-size-complex="11pt"/>
    </style:style>
    <style:style style:name="T170_6" style:family="text">
      <style:text-properties fo:font-size="11pt" style:font-size-asian="11pt" style:font-name-complex="Arial" style:font-size-complex="11pt"/>
    </style:style>
    <style:style style:name="P171" style:family="paragraph" style:parent-style-name="Normal">
      <style:paragraph-properties fo:text-align="justify">
        <style:tab-stops>
          <style:tab-stop style:type="left" style:leader-style="none" style:position="6.165cm"/>
        </style:tab-stops>
      </style:paragraph-properties>
    </style:style>
    <style:style style:name="T171_1" style:family="text">
      <style:text-properties fo:font-size="11pt" style:font-size-asian="11pt" style:font-name-complex="Arial" style:font-size-complex="11pt"/>
    </style:style>
    <style:style style:name="P172" style:family="paragraph" style:parent-style-name="List_20_Paragraph">
      <style:text-properties fo:font-size="11pt" style:font-size-asian="11pt" style:font-size-complex="11pt"/>
    </style:style>
    <style:style style:name="T172_1" style:family="text">
      <style:text-properties fo:font-size="11pt" style:font-size-asian="11pt" style:font-size-complex="11pt"/>
    </style:style>
    <style:style style:name="T172_2" style:family="text">
      <style:text-properties fo:font-size="11pt" style:font-size-asian="11pt" style:font-size-complex="11pt"/>
    </style:style>
    <style:style style:name="T172_3" style:family="text">
      <style:text-properties fo:font-size="11pt" style:font-size-asian="11pt" style:font-size-complex="11pt"/>
    </style:style>
    <style:style style:name="P173" style:family="paragraph" style:parent-style-name="List_20_Paragraph">
      <style:text-properties fo:font-size="11pt" style:font-size-asian="11pt" style:font-size-complex="11pt"/>
    </style:style>
    <style:style style:name="T173_1" style:family="text">
      <style:text-properties fo:font-size="11pt" style:font-size-asian="11pt" style:font-size-complex="11pt"/>
    </style:style>
    <style:style style:name="T173_2" style:family="text">
      <style:text-properties fo:font-size="11pt" style:font-size-asian="11pt" style:font-size-complex="11pt"/>
    </style:style>
    <style:style style:name="P174" style:family="paragraph" style:parent-style-name="List_20_Paragraph">
      <style:text-properties fo:font-size="11pt" style:font-size-asian="11pt" style:font-size-complex="11pt"/>
    </style:style>
    <style:style style:name="T174_1" style:family="text">
      <style:text-properties fo:font-size="11pt" style:font-size-asian="11pt" style:font-size-complex="11pt"/>
    </style:style>
    <style:style style:name="P175" style:family="paragraph" style:parent-style-name="List_20_Paragraph">
      <style:text-properties fo:font-size="11pt" style:font-size-asian="11pt" style:font-size-complex="11pt"/>
    </style:style>
    <style:style style:name="T175_1" style:family="text">
      <style:text-properties fo:font-size="11pt" style:font-size-asian="11pt" style:font-size-complex="11pt"/>
    </style:style>
    <style:style style:name="T175_2" style:family="text">
      <style:text-properties fo:font-size="11pt" style:font-size-asian="11pt" style:font-size-complex="11pt"/>
    </style:style>
    <style:style style:name="T175_3" style:family="text">
      <style:text-properties fo:font-size="11pt" style:font-size-asian="11pt" style:font-size-complex="11pt"/>
    </style:style>
    <style:style style:name="P176" style:family="paragraph" style:parent-style-name="List_20_Paragraph">
      <style:text-properties fo:font-size="11pt" style:font-size-asian="11pt" style:font-size-complex="11pt"/>
    </style:style>
    <style:style style:name="T176_1" style:family="text">
      <style:text-properties fo:font-size="11pt" style:font-size-asian="11pt" style:font-size-complex="11pt"/>
    </style:style>
    <style:style style:name="T176_2" style:family="text">
      <style:text-properties fo:font-size="11pt" style:font-size-asian="11pt" style:font-size-complex="11pt"/>
    </style:style>
    <style:style style:name="T176_3" style:family="text">
      <style:text-properties fo:font-size="11pt" style:font-size-asian="11pt" style:font-size-complex="11pt"/>
    </style:style>
    <style:style style:name="P177" style:family="paragraph" style:parent-style-name="Normal">
      <style:text-properties fo:color="#000000" fo:font-size="10pt" style:font-size-asian="10pt" style:font-name-complex="Arial" style:font-size-complex="10pt"/>
    </style:style>
    <style:style style:name="P178" style:family="paragraph" style:parent-style-name="Normal">
      <style:paragraph-properties fo:text-align="justify"/>
    </style:style>
    <style:style style:name="T178_1" style:family="text">
      <style:text-properties fo:font-size="11pt" style:font-size-asian="11pt" style:font-name-complex="Arial" style:font-size-complex="11pt"/>
    </style:style>
    <style:style style:name="T178_2" style:family="text">
      <style:text-properties fo:font-size="11pt" style:font-size-asian="11pt" style:font-name-complex="Arial" style:font-size-complex="11pt"/>
    </style:style>
    <style:style style:name="T178_3" style:family="text">
      <style:text-properties fo:font-size="11pt" style:font-size-asian="11pt" style:font-name-complex="Arial" style:font-size-complex="11pt" fo:language="en" fo:country="US"/>
    </style:style>
    <style:style style:name="T178_4" style:family="text">
      <style:text-properties fo:font-size="11pt" style:font-size-asian="11pt" style:font-name-complex="Arial" style:font-size-complex="11pt" fo:language="en" fo:country="US"/>
    </style:style>
    <style:style style:name="T178_5" style:family="text">
      <style:text-properties fo:font-size="11pt" style:font-size-asian="11pt" style:font-name-complex="Arial" style:font-size-complex="11pt" fo:language="en" fo:country="US"/>
    </style:style>
    <style:style style:name="T178_6" style:family="text">
      <style:text-properties fo:font-size="11pt" style:font-size-asian="11pt" style:font-name-complex="Arial" style:font-size-complex="11pt" fo:language="en" fo:country="US"/>
    </style:style>
    <style:style style:name="T178_7" style:family="text">
      <style:text-properties fo:font-size="11pt" style:font-size-asian="11pt" style:font-name-complex="Arial" style:font-size-complex="11pt" fo:language="en" fo:country="US"/>
    </style:style>
    <style:style style:name="T178_8" style:family="text">
      <style:text-properties fo:font-size="11pt" style:font-size-asian="11pt" style:font-name-complex="Arial" style:font-size-complex="11pt" fo:language="en" fo:country="US"/>
    </style:style>
    <style:style style:name="T178_9" style:family="text">
      <style:text-properties fo:font-style="italic" style:font-style-asian="italic" style:font-style-complex="italic" fo:font-size="11pt" style:font-size-asian="11pt" style:font-name-complex="Arial" style:font-size-complex="11pt" fo:language="en" fo:country="US"/>
    </style:style>
    <style:style style:name="P179" style:family="paragraph" style:parent-style-name="Normal">
      <style:paragraph-properties fo:text-align="justify"/>
      <style:text-properties fo:font-style="italic" style:font-style-asian="italic" style:font-style-complex="italic" fo:font-size="11pt" style:font-size-asian="11pt" style:font-name-complex="Arial" style:font-size-complex="11pt" fo:language="en" fo:country="US"/>
    </style:style>
    <style:style style:name="P180" style:family="paragraph" style:parent-style-name="Normal">
      <style:paragraph-properties fo:text-align="justify"/>
    </style:style>
    <style:style style:name="T180_1" style:family="text">
      <style:text-properties fo:font-size="11pt" style:font-size-asian="11pt" style:font-name-complex="Arial" style:font-size-complex="11pt" fo:language="en" fo:country="US"/>
    </style:style>
    <style:style style:name="T180_2" style:family="text">
      <style:text-properties fo:font-size="11pt" style:font-size-asian="11pt" style:font-name-complex="Arial" style:font-size-complex="11pt" fo:language="en" fo:country="US"/>
    </style:style>
    <style:style style:name="T180_3" style:family="text">
      <style:text-properties fo:font-size="11pt" style:font-size-asian="11pt" style:font-name-complex="Arial" style:font-size-complex="11pt" fo:language="en" fo:country="US"/>
    </style:style>
    <style:style style:name="T180_4" style:family="text">
      <style:text-properties fo:font-size="11pt" style:font-size-asian="11pt" style:font-name-complex="Arial" style:font-size-complex="11pt" fo:language="en" fo:country="US"/>
    </style:style>
    <style:style style:name="P181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P182" style:family="paragraph" style:parent-style-name="Normal">
      <style:paragraph-properties fo:text-align="justify"/>
    </style:style>
    <style:style style:name="T18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83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P184" style:family="paragraph" style:parent-style-name="List_20_Paragraph">
      <style:text-properties fo:font-size="11pt" style:font-size-asian="11pt" style:font-size-complex="11pt"/>
    </style:style>
    <style:style style:name="T184_1" style:family="text">
      <style:text-properties fo:font-size="11pt" style:font-size-asian="11pt" style:font-size-complex="11pt"/>
    </style:style>
    <style:style style:name="T184_2" style:family="text">
      <style:text-properties fo:font-size="11pt" style:font-size-asian="11pt" style:font-size-complex="11pt"/>
    </style:style>
    <style:style style:name="T184_3" style:family="text">
      <style:text-properties fo:font-size="11pt" style:font-size-asian="11pt" style:font-size-complex="11pt"/>
    </style:style>
    <style:style style:name="T184_4" style:family="text">
      <style:text-properties fo:font-size="11pt" style:font-size-asian="11pt" style:font-size-complex="11pt"/>
    </style:style>
    <style:style style:name="T184_5" style:family="text">
      <style:text-properties fo:font-size="11pt" style:font-size-asian="11pt" style:font-size-complex="11pt"/>
    </style:style>
    <style:style style:name="T184_6" style:family="text">
      <style:text-properties fo:font-size="11pt" style:font-size-asian="11pt" style:font-size-complex="11pt"/>
    </style:style>
    <style:style style:name="T184_7" style:family="text">
      <style:text-properties fo:font-size="11pt" style:font-size-asian="11pt" style:font-size-complex="11pt"/>
    </style:style>
    <style:style style:name="T184_8" style:family="text">
      <style:text-properties fo:font-size="11pt" style:font-size-asian="11pt" style:font-size-complex="11pt"/>
    </style:style>
    <style:style style:name="T184_9" style:family="text">
      <style:text-properties fo:font-size="11pt" style:font-size-asian="11pt" style:font-size-complex="11pt"/>
    </style:style>
    <style:style style:name="T184_10" style:family="text">
      <style:text-properties fo:font-size="11pt" style:font-size-asian="11pt" style:font-size-complex="11pt"/>
    </style:style>
    <style:style style:name="T184_11" style:family="text">
      <style:text-properties fo:font-size="11pt" style:font-size-asian="11pt" style:font-size-complex="11pt"/>
    </style:style>
    <style:style style:name="P185" style:family="paragraph" style:parent-style-name="List_20_Paragraph">
      <style:text-properties fo:font-size="11pt" style:font-size-asian="11pt" style:font-size-complex="11pt"/>
    </style:style>
    <style:style style:name="T185_1" style:family="text">
      <style:text-properties fo:font-size="11pt" style:font-size-asian="11pt" style:font-size-complex="11pt"/>
    </style:style>
    <style:style style:name="T185_2" style:family="text">
      <style:text-properties fo:font-size="11pt" style:font-size-asian="11pt" style:font-name-complex="Arial" style:font-size-complex="11pt" fo:language="en" fo:country="US"/>
    </style:style>
    <style:style style:name="T185_3" style:family="text">
      <style:text-properties fo:font-size="11pt" style:font-size-asian="11pt" style:font-name-complex="Arial" style:font-size-complex="11pt" fo:language="en" fo:country="US"/>
    </style:style>
    <style:style style:name="T185_4" style:family="text">
      <style:text-properties fo:font-size="11pt" style:font-size-asian="11pt" style:font-name-complex="Arial" style:font-size-complex="11pt" fo:language="en" fo:country="US"/>
    </style:style>
    <style:style style:name="T185_5" style:family="text">
      <style:text-properties fo:font-size="11pt" style:font-size-asian="11pt" style:font-name-complex="Arial" style:font-size-complex="11pt" fo:language="en" fo:country="US"/>
    </style:style>
    <style:style style:name="T185_6" style:family="text">
      <style:text-properties fo:font-size="11pt" style:font-size-asian="11pt" style:font-size-complex="11pt"/>
    </style:style>
    <style:style style:name="P186" style:family="paragraph" style:parent-style-name="List_20_Paragraph">
      <style:text-properties fo:font-size="11pt" style:font-size-asian="11pt" style:font-size-complex="11pt"/>
    </style:style>
    <style:style style:name="T186_1" style:family="text">
      <style:text-properties fo:font-size="11pt" style:font-size-asian="11pt" style:font-size-complex="11pt"/>
    </style:style>
    <style:style style:name="T186_2" style:family="text">
      <style:text-properties fo:font-size="11pt" style:font-size-asian="11pt" style:font-size-complex="11pt"/>
    </style:style>
    <style:style style:name="T186_3" style:family="text">
      <style:text-properties fo:font-size="11pt" style:font-size-asian="11pt" style:font-size-complex="11pt"/>
    </style:style>
    <style:style style:name="T186_4" style:family="text">
      <style:text-properties fo:font-size="11pt" style:font-size-asian="11pt" style:font-size-complex="11pt"/>
    </style:style>
    <style:style style:name="T186_5" style:family="text">
      <style:text-properties fo:font-size="11pt" style:font-size-asian="11pt" style:font-size-complex="11pt"/>
    </style:style>
    <style:style style:name="T186_6" style:family="text">
      <style:text-properties fo:font-size="11pt" style:font-size-asian="11pt" style:font-size-complex="11pt"/>
    </style:style>
    <style:style style:name="T186_7" style:family="text">
      <style:text-properties fo:font-size="11pt" style:font-size-asian="11pt" style:font-size-complex="11pt"/>
    </style:style>
    <style:style style:name="T186_8" style:family="text">
      <style:text-properties fo:font-size="11pt" style:font-size-asian="11pt" style:font-size-complex="11pt"/>
    </style:style>
    <style:style style:name="T186_9" style:family="text">
      <style:text-properties fo:font-size="11pt" style:font-size-asian="11pt" style:font-size-complex="11pt"/>
    </style:style>
    <style:style style:name="T186_10" style:family="text">
      <style:text-properties fo:font-size="11pt" style:font-size-asian="11pt" style:font-size-complex="11pt"/>
    </style:style>
    <style:style style:name="T186_11" style:family="text">
      <style:text-properties fo:font-size="11pt" style:font-size-asian="11pt" style:font-size-complex="11pt"/>
    </style:style>
    <style:style style:name="T186_12" style:family="text">
      <style:text-properties fo:font-size="11pt" style:font-size-asian="11pt" style:font-size-complex="11pt"/>
    </style:style>
    <style:style style:name="P187" style:family="paragraph" style:parent-style-name="Normal">
      <style:text-properties fo:font-size="11pt" style:font-size-asian="11pt" style:font-size-complex="11pt"/>
    </style:style>
    <style:style style:name="Table6" style:family="table">
      <style:table-properties table:align="left" style:width="18.189cm" fo:margin-left="0.19cm"/>
    </style:style>
    <style:style style:name="Column23" style:family="table-column">
      <style:table-column-properties style:column-width="4.253cm"/>
    </style:style>
    <style:style style:name="Column24" style:family="table-column">
      <style:table-column-properties style:column-width="5.749cm"/>
    </style:style>
    <style:style style:name="Column25" style:family="table-column">
      <style:table-column-properties style:column-width="4.06cm"/>
    </style:style>
    <style:style style:name="Column26" style:family="table-column">
      <style:table-column-properties style:column-width="4.127cm"/>
    </style:style>
    <style:style style:name="Row15" style:family="table-row">
      <style:table-row-properties style:min-row-height="0.714cm"/>
    </style:style>
    <style:style style:name="Cell5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/>
    <style:style style:name="T18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5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List_20_Paragraph">
      <style:paragraph-properties fo:text-indent="-0.635cm" fo:margin-left="0.635cm"/>
    </style:style>
    <style:style style:name="T189_1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189_2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US" fo:country-asian="US" fo:country-complex="SA"/>
    </style:style>
    <style:style style:name="Row16" style:family="table-row">
      <style:table-row-properties style:min-row-height="0.873cm"/>
    </style:style>
    <style:style style:name="Cell5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0" style:family="paragraph" style:parent-style-name="Normal"/>
    <style:style style:name="T19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1" style:family="paragraph" style:parent-style-name="Normal"/>
    <style:style style:name="T19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17" style:family="table-row">
      <style:table-row-properties style:min-row-height="0.873cm"/>
    </style:style>
    <style:style style:name="Cell5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2" style:family="paragraph" style:parent-style-name="Normal"/>
    <style:style style:name="T19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3" style:family="paragraph" style:parent-style-name="Normal"/>
    <style:style style:name="T19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6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4" style:family="paragraph" style:parent-style-name="Normal"/>
    <style:style style:name="T19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5" style:family="paragraph" style:parent-style-name="Normal"/>
    <style:style style:name="T19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P196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1pt" style:font-size-asian="11pt" style:font-size-complex="11pt"/>
    </style:style>
    <style:style style:name="P197" style:family="paragraph" style:parent-style-name="Normal">
      <style:paragraph-properties fo:text-align="justify"/>
    </style:style>
    <style:style style:name="T19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98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199" style:family="paragraph" style:parent-style-name="Normal">
      <style:paragraph-properties fo:text-align="justify"/>
    </style:style>
    <style:style style:name="T199_1" style:family="text">
      <style:text-properties fo:font-size="11pt" style:font-size-asian="11pt" style:font-name-complex="Arial" style:font-size-complex="11pt"/>
    </style:style>
    <style:style style:name="T199_2" style:family="text">
      <style:text-properties fo:font-size="11pt" style:font-size-asian="11pt" style:font-name-complex="Arial" style:font-size-complex="11pt"/>
    </style:style>
    <style:style style:name="T199_3" style:family="text">
      <style:text-properties fo:font-size="11pt" style:font-size-asian="11pt" style:font-name-complex="Arial" style:font-size-complex="11pt"/>
    </style:style>
    <style:style style:name="T199_4" style:family="text">
      <style:text-properties fo:font-size="11pt" style:font-size-asian="11pt" style:font-name-complex="Arial" style:font-size-complex="11pt"/>
    </style:style>
    <style:style style:name="T199_5" style:family="text">
      <style:text-properties fo:font-size="11pt" style:font-size-asian="11pt" style:font-name-complex="Arial" style:font-size-complex="11pt"/>
    </style:style>
    <style:style style:name="T199_6" style:family="text">
      <style:text-properties fo:font-size="11pt" style:font-size-asian="11pt" style:font-name-complex="Arial" style:font-size-complex="11pt" fo:language="en" fo:country="US"/>
    </style:style>
    <style:style style:name="T199_7" style:family="text">
      <style:text-properties fo:font-size="11pt" style:font-size-asian="11pt" style:font-name-complex="Arial" style:font-size-complex="11pt" fo:language="en" fo:country="US"/>
    </style:style>
    <style:style style:name="T199_8" style:family="text">
      <style:text-properties fo:font-size="11pt" style:font-size-asian="11pt" style:font-name-complex="Arial" style:font-size-complex="11pt" fo:language="en" fo:country="US"/>
    </style:style>
    <style:style style:name="P200" style:family="paragraph" style:parent-style-name="Normal">
      <style:text-properties fo:font-size="11pt" style:font-size-asian="11pt" style:font-name-complex="Arial" style:font-size-complex="11pt" fo:language="en" fo:country="US"/>
    </style:style>
    <style:style style:name="P201" style:family="paragraph" style:parent-style-name="Normal"/>
    <style:style style:name="T201_1" style:family="text">
      <style:text-properties fo:font-size="11pt" style:font-size-asian="11pt" style:font-name-complex="Arial" style:font-size-complex="11pt" fo:language="en" fo:country="US"/>
    </style:style>
    <style:style style:name="T201_2" style:family="text">
      <style:text-properties fo:font-size="11pt" style:font-size-asian="11pt" style:font-name-complex="Arial" style:font-size-complex="11pt" fo:language="en" fo:country="US"/>
    </style:style>
    <style:style style:name="T201_3" style:family="text">
      <style:text-properties fo:font-size="11pt" style:font-size-asian="11pt" style:font-name-complex="Arial" style:font-size-complex="11pt" fo:language="en" fo:country="US"/>
    </style:style>
    <style:style style:name="T201_4" style:family="text">
      <style:text-properties fo:font-size="11pt" style:font-size-asian="11pt" style:font-name-complex="Arial" style:font-size-complex="11pt" fo:language="en" fo:country="US"/>
    </style:style>
    <style:style style:name="T201_5" style:family="text">
      <style:text-properties fo:font-size="11pt" style:font-size-asian="11pt" style:font-name-complex="Arial" style:font-size-complex="11pt" fo:language="en" fo:country="US"/>
    </style:style>
    <style:style style:name="T201_6" style:family="text">
      <style:text-properties fo:font-size="11pt" style:font-size-asian="11pt" style:font-name-complex="Arial" style:font-size-complex="11pt" fo:language="en" fo:country="US"/>
    </style:style>
    <style:style style:name="T201_7" style:family="text">
      <style:text-properties fo:font-size="11pt" style:font-size-asian="11pt" style:font-name-complex="Arial" style:font-size-complex="11pt" fo:language="en" fo:country="US"/>
    </style:style>
    <style:style style:name="T201_8" style:family="text">
      <style:text-properties fo:font-size="11pt" style:font-size-asian="11pt" style:font-name-complex="Arial" style:font-size-complex="11pt" fo:language="en" fo:country="US"/>
    </style:style>
    <style:style style:name="T201_9" style:family="text">
      <style:text-properties fo:font-size="11pt" style:font-size-asian="11pt" style:font-name-complex="Arial" style:font-size-complex="11pt" fo:language="en" fo:country="US"/>
    </style:style>
    <style:style style:name="P20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1pt" style:font-size-asian="11pt" style:font-name-complex="Arial" style:font-size-complex="11pt"/>
    </style:style>
    <style:style style:name="P203" style:family="paragraph" style:parent-style-name="List_20_Paragraph">
      <style:paragraph-properties>
        <style:tab-stops>
          <style:tab-stop style:type="left" style:leader-style="none" style:position="4.895cm"/>
        </style:tab-stops>
      </style:paragraph-properties>
      <style:text-properties fo:font-size="11pt" style:font-size-asian="11pt" style:font-name-complex="Arial" style:font-size-complex="11pt"/>
    </style:style>
    <style:style style:name="T203_1" style:family="text">
      <style:text-properties fo:font-size="11pt" style:font-size-asian="11pt" style:font-name-complex="Arial" style:font-size-complex="11pt"/>
    </style:style>
    <style:style style:name="T203_2" style:family="text">
      <style:text-properties fo:font-size="11pt" style:font-size-asian="11pt" style:font-name-complex="Arial" style:font-size-complex="11pt"/>
    </style:style>
    <style:style style:name="P204" style:family="paragraph" style:parent-style-name="List_20_Paragraph">
      <style:paragraph-properties>
        <style:tab-stops>
          <style:tab-stop style:type="left" style:leader-style="none" style:position="4.895cm"/>
        </style:tab-stops>
      </style:paragraph-properties>
      <style:text-properties fo:font-size="11pt" style:font-size-asian="11pt" style:font-name-complex="Arial" style:font-size-complex="11pt"/>
    </style:style>
    <style:style style:name="T204_1" style:family="text">
      <style:text-properties fo:font-size="11pt" style:font-size-asian="11pt" style:font-name-complex="Arial" style:font-size-complex="11pt"/>
    </style:style>
    <style:style style:name="P205" style:family="paragraph" style:parent-style-name="List_20_Paragraph">
      <style:paragraph-properties>
        <style:tab-stops>
          <style:tab-stop style:type="left" style:leader-style="none" style:position="4.895cm"/>
        </style:tab-stops>
      </style:paragraph-properties>
      <style:text-properties fo:font-size="11pt" style:font-size-asian="11pt" style:font-name-complex="Arial" style:font-size-complex="11pt"/>
    </style:style>
    <style:style style:name="T205_1" style:family="text">
      <style:text-properties fo:font-size="11pt" style:font-size-asian="11pt" style:font-name-complex="Arial" style:font-size-complex="11pt"/>
    </style:style>
    <style:style style:name="P206" style:family="paragraph" style:parent-style-name="Default">
      <style:text-properties fo:color="#000000" style:font-name="Arial" fo:font-size="11pt" style:font-name-asian="Times New Roman" style:font-size-asian="11pt" style:font-name-complex="Arial" style:font-size-complex="11pt"/>
    </style:style>
    <style:style style:name="T206_1" style:family="text">
      <style:text-properties fo:color="#000000" style:font-name="Arial" fo:font-size="11pt" style:font-name-asian="Times New Roman" style:font-size-asian="11pt" style:font-name-complex="Arial" style:font-size-complex="11pt"/>
    </style:style>
    <style:style style:name="P207" style:family="paragraph" style:parent-style-name="Default">
      <style:paragraph-properties fo:margin-left="1.27cm"/>
      <style:text-properties fo:color="#000000" style:font-name="Arial" fo:font-size="11pt" style:font-name-asian="Times New Roman" style:font-size-asian="11pt" style:font-name-complex="Arial" style:font-size-complex="11pt"/>
    </style:style>
    <style:style style:name="P208" style:family="paragraph" style:parent-style-name="Default">
      <style:text-properties fo:background-color="#ffff00" fo:color="#000000" style:font-name="Arial" fo:font-size="11pt" style:font-name-asian="Arial" style:font-size-asian="11pt" style:font-name-complex="Arial" style:font-size-complex="11pt"/>
    </style:style>
    <style:style style:name="P209" style:family="paragraph" style:parent-style-name="Default"/>
    <style:style style:name="T209_1" style:family="text">
      <style:text-properties fo:color="#000000" style:font-name="Arial" fo:font-size="11pt" style:font-name-asian="Times New Roman" style:font-size-asian="11pt" style:font-name-complex="Arial" style:font-size-complex="11pt" fo:language="en" fo:country="US"/>
    </style:style>
    <style:style style:name="T209_2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country="US"/>
    </style:style>
    <style:style style:name="T209_3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country="US"/>
    </style:style>
    <style:style style:name="T209_4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country="US"/>
    </style:style>
    <style:style style:name="P210" style:family="paragraph" style:parent-style-name="Defaul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country="US"/>
    </style:style>
    <style:style style:name="P211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11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1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1pt" style:font-size-asian="11pt" style:font-name-complex="Arial" style:font-size-complex="11pt"/>
    </style:style>
    <style:style style:name="P213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</style:style>
    <style:style style:name="T213_1" style:family="text">
      <style:text-properties fo:font-size="11pt" style:font-size-asian="11pt" style:font-name-complex="Arial" style:font-size-complex="11pt"/>
    </style:style>
    <style:style style:name="T213_2" style:family="text">
      <style:text-properties fo:font-size="11pt" style:font-size-asian="11pt" style:font-name-complex="Arial" style:font-size-complex="11pt"/>
    </style:style>
    <style:style style:name="T213_3" style:family="text">
      <style:text-properties fo:font-size="11pt" style:font-size-asian="11pt" style:font-name-complex="Arial" style:font-size-complex="11pt"/>
    </style:style>
    <style:style style:name="T213_4" style:family="text">
      <style:text-properties fo:font-size="11pt" style:font-size-asian="11pt" style:font-name-complex="Arial" style:font-size-complex="11pt"/>
    </style:style>
    <style:style style:name="T213_5" style:family="text">
      <style:text-properties fo:font-size="11pt" style:font-size-asian="11pt" style:font-name-complex="Arial" style:font-size-complex="11pt"/>
    </style:style>
    <style:style style:name="T213_6" style:family="text">
      <style:text-properties fo:font-size="11pt" style:font-size-asian="11pt" style:font-name-complex="Arial" style:font-size-complex="11pt"/>
    </style:style>
    <style:style style:name="T213_7" style:family="text">
      <style:text-properties fo:font-size="11pt" style:font-size-asian="11pt" style:font-name-complex="Arial" style:font-size-complex="11pt"/>
    </style:style>
    <style:style style:name="T213_8" style:family="text">
      <style:text-properties fo:font-size="11pt" style:font-size-asian="11pt" style:font-name-complex="Arial" style:font-size-complex="11pt"/>
    </style:style>
    <style:style style:name="T213_9" style:family="text">
      <style:text-properties fo:font-size="11pt" style:font-size-asian="11pt" style:font-name-complex="Arial" style:font-size-complex="11pt"/>
    </style:style>
    <style:style style:name="T213_10" style:family="text">
      <style:text-properties fo:font-size="11pt" style:font-size-asian="11pt" style:font-name-complex="Arial" style:font-size-complex="11pt"/>
    </style:style>
    <style:style style:name="P214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1pt" style:font-size-asian="11pt" style:font-name-complex="Arial" style:font-size-complex="11pt"/>
    </style:style>
    <style:style style:name="P215" style:family="paragraph" style:parent-style-name="List_20_Paragraph">
      <style:paragraph-properties>
        <style:tab-stops>
          <style:tab-stop style:type="left" style:leader-style="none" style:position="4.895cm"/>
        </style:tab-stops>
      </style:paragraph-properties>
    </style:style>
    <style:style style:name="T215_1" style:family="text">
      <style:text-properties fo:font-size="11pt" style:font-size-asian="11pt" style:font-name-complex="Arial" style:font-size-complex="11pt"/>
    </style:style>
    <style:style style:name="T215_2" style:family="text">
      <style:text-properties fo:font-size="11pt" style:font-size-asian="11pt" style:font-name-complex="Arial" style:font-size-complex="11pt"/>
    </style:style>
    <style:style style:name="T215_3" style:family="text">
      <style:text-properties fo:font-size="11pt" style:font-size-asian="11pt" style:font-name-complex="Arial" style:font-size-complex="11pt"/>
    </style:style>
    <style:style style:name="T215_4" style:family="text">
      <style:text-properties fo:font-size="11pt" style:font-size-asian="11pt" style:font-name-complex="Arial" style:font-size-complex="11pt"/>
    </style:style>
    <style:style style:name="T215_5" style:family="text">
      <style:text-properties fo:font-size="11pt" style:font-size-asian="11pt" style:font-name-complex="Arial" style:font-size-complex="11pt"/>
    </style:style>
    <style:style style:name="T215_6" style:family="text">
      <style:text-properties fo:font-size="11pt" style:font-size-asian="11pt" style:font-name-complex="Arial" style:font-size-complex="11pt"/>
    </style:style>
    <style:style style:name="T215_7" style:family="text">
      <style:text-properties fo:font-size="11pt" style:font-size-asian="11pt" style:font-name-complex="Arial" style:font-size-complex="11pt"/>
    </style:style>
    <style:style style:name="T215_8" style:family="text">
      <style:text-properties fo:font-size="11pt" style:font-size-asian="11pt" style:font-name-complex="Arial" style:font-size-complex="11pt"/>
    </style:style>
    <style:style style:name="T215_9" style:family="text">
      <style:text-properties fo:font-size="11pt" style:font-size-asian="11pt" style:font-name-complex="Arial" style:font-size-complex="11pt"/>
    </style:style>
    <style:style style:name="T215_10" style:family="text">
      <style:text-properties fo:font-size="11pt" style:font-size-asian="11pt" style:font-name-complex="Arial" style:font-size-complex="11pt"/>
    </style:style>
    <style:style style:name="T215_11" style:family="text">
      <style:text-properties fo:font-size="11pt" style:font-size-asian="11pt" style:font-name-complex="Arial" style:font-size-complex="11pt"/>
    </style:style>
    <style:style style:name="T215_12" style:family="text">
      <style:text-properties fo:font-size="11pt" style:font-size-asian="11pt" style:font-name-complex="Arial" style:font-size-complex="11pt"/>
    </style:style>
    <style:style style:name="T215_13" style:family="text">
      <style:text-properties fo:font-size="11pt" style:font-size-asian="11pt" style:font-name-complex="Arial" style:font-size-complex="11pt"/>
    </style:style>
    <style:style style:name="T215_14" style:family="text">
      <style:text-properties fo:font-size="11pt" style:font-size-asian="11pt" style:font-name-complex="Arial" style:font-size-complex="11pt"/>
    </style:style>
    <style:style style:name="T215_15" style:family="text">
      <style:text-properties fo:font-size="11pt" style:font-size-asian="11pt" style:font-name-complex="Arial" style:font-size-complex="11pt"/>
    </style:style>
    <style:style style:name="T215_16" style:family="text">
      <style:text-properties fo:font-size="11pt" style:font-size-asian="11pt" style:font-name-complex="Arial" style:font-size-complex="11pt"/>
    </style:style>
    <style:style style:name="T215_17" style:family="text">
      <style:text-properties fo:font-size="11pt" style:font-size-asian="11pt" style:font-name-complex="Arial" style:font-size-complex="11pt"/>
    </style:style>
    <style:style style:name="T215_18" style:family="text">
      <style:text-properties fo:font-size="11pt" style:font-size-asian="11pt" style:font-name-complex="Arial" style:font-size-complex="11pt"/>
    </style:style>
    <style:style style:name="T215_19" style:family="text">
      <style:text-properties fo:font-size="11pt" style:font-size-asian="11pt" style:font-name-complex="Arial" style:font-size-complex="11pt"/>
    </style:style>
    <style:style style:name="T215_20" style:family="text">
      <style:text-properties fo:font-size="11pt" style:font-size-asian="11pt" style:font-name-complex="Arial" style:font-size-complex="11pt"/>
    </style:style>
    <style:style style:name="T215_21" style:family="text" style:parent-style-name="List_20_Paragraph">
      <style:text-properties fo:font-size="11pt" style:font-size-asian="11pt" style:font-name-complex="Arial" style:font-size-complex="11pt"/>
    </style:style>
    <style:style style:name="P216" style:family="paragraph" style:parent-style-name="Footnote_20_text"/>
    <style:style style:name="T216_1" style:family="text"/>
    <style:style style:name="T216_2" style:family="text"/>
    <style:style style:name="T216_3" style:family="text"/>
    <style:style style:name="T216_4" style:family="text"/>
    <style:style style:name="T216_5" style:family="text" style:parent-style-name="Internet_20_link"/>
    <style:style style:name="P217" style:family="paragraph" style:parent-style-name="List_20_Paragraph">
      <style:paragraph-properties>
        <style:tab-stops>
          <style:tab-stop style:type="left" style:leader-style="none" style:position="4.895cm"/>
        </style:tab-stops>
      </style:paragraph-properties>
      <style:text-properties fo:font-size="11pt" style:font-size-asian="11pt" style:font-name-complex="Arial" style:font-size-complex="11pt"/>
    </style:style>
    <style:style style:name="P218" style:family="paragraph" style:parent-style-name="List_20_Paragraph">
      <style:paragraph-properties>
        <style:tab-stops>
          <style:tab-stop style:type="left" style:leader-style="none" style:position="4.895cm"/>
        </style:tab-stops>
      </style:paragraph-properties>
      <style:text-properties fo:font-size="11pt" style:font-size-asian="11pt" style:font-name-complex="Arial" style:font-size-complex="11pt"/>
    </style:style>
    <style:style style:name="T218_1" style:family="text">
      <style:text-properties fo:font-size="11pt" style:font-size-asian="11pt" style:font-name-complex="Arial" style:font-size-complex="11pt"/>
    </style:style>
    <style:style style:name="T218_2" style:family="text">
      <style:text-properties fo:font-size="11pt" style:font-size-asian="11pt" style:font-name-complex="Arial" style:font-size-complex="11pt"/>
    </style:style>
    <style:style style:name="T218_3" style:family="text">
      <style:text-properties fo:font-size="11pt" style:font-size-asian="11pt" style:font-name-complex="Arial" style:font-size-complex="11pt"/>
    </style:style>
    <style:style style:name="T218_4" style:family="text">
      <style:text-properties fo:font-size="11pt" style:font-size-asian="11pt" style:font-name-complex="Arial" style:font-size-complex="11pt"/>
    </style:style>
    <style:style style:name="T218_5" style:family="text">
      <style:text-properties fo:font-size="11pt" style:font-size-asian="11pt" style:font-name-complex="Arial" style:font-size-complex="11pt"/>
    </style:style>
    <style:style style:name="T218_6" style:family="text">
      <style:text-properties fo:font-size="11pt" style:font-size-asian="11pt" style:font-name-complex="Arial" style:font-size-complex="11pt"/>
    </style:style>
    <style:style style:name="T218_7" style:family="text">
      <style:text-properties fo:font-size="11pt" style:font-size-asian="11pt" style:font-name-complex="Arial" style:font-size-complex="11pt"/>
    </style:style>
    <style:style style:name="T218_8" style:family="text">
      <style:text-properties fo:font-size="11pt" style:font-size-asian="11pt" style:font-name-complex="Arial" style:font-size-complex="11pt"/>
    </style:style>
    <style:style style:name="T218_9" style:family="text">
      <style:text-properties fo:font-size="11pt" style:font-size-asian="11pt" style:font-name-complex="Arial" style:font-size-complex="11pt"/>
    </style:style>
    <style:style style:name="T218_10" style:family="text">
      <style:text-properties fo:font-size="11pt" style:font-size-asian="11pt" style:font-name-complex="Arial" style:font-size-complex="11pt"/>
    </style:style>
    <style:style style:name="T218_11" style:family="text">
      <style:text-properties fo:font-size="11pt" style:font-size-asian="11pt" style:font-name-complex="Arial" style:font-size-complex="11pt"/>
    </style:style>
    <style:style style:name="T218_12" style:family="text">
      <style:text-properties fo:font-size="11pt" style:font-size-asian="11pt" style:font-name-complex="Arial" style:font-size-complex="11pt"/>
    </style:style>
    <style:style style:name="T218_13" style:family="text">
      <style:text-properties fo:font-size="11pt" style:font-size-asian="11pt" style:font-name-complex="Arial" style:font-size-complex="11pt"/>
    </style:style>
    <style:style style:name="T218_14" style:family="text">
      <style:text-properties fo:font-size="11pt" style:font-size-asian="11pt" style:font-name-complex="Arial" style:font-size-complex="11pt"/>
    </style:style>
    <style:style style:name="P219" style:family="paragraph" style:parent-style-name="List_20_Paragraph">
      <style:text-properties fo:font-size="11pt" style:font-size-asian="11pt" style:font-name-complex="Arial" style:font-size-complex="11pt"/>
    </style:style>
    <style:style style:name="P220" style:family="paragraph" style:parent-style-name="List_20_Paragraph">
      <style:paragraph-properties>
        <style:tab-stops>
          <style:tab-stop style:type="left" style:leader-style="none" style:position="4.895cm"/>
        </style:tab-stops>
      </style:paragraph-properties>
      <style:text-properties fo:font-size="11pt" style:font-size-asian="11pt" style:font-name-complex="Arial" style:font-size-complex="11pt"/>
    </style:style>
    <style:style style:name="T220_1" style:family="text">
      <style:text-properties fo:font-size="11pt" style:font-size-asian="11pt" style:font-name-complex="Arial" style:font-size-complex="11pt"/>
    </style:style>
    <style:style style:name="T220_2" style:family="text">
      <style:text-properties fo:font-size="11pt" style:font-size-asian="11pt" style:font-name-complex="Arial" style:font-size-complex="11pt"/>
    </style:style>
    <style:style style:name="T220_3" style:family="text">
      <style:text-properties fo:font-size="11pt" style:font-size-asian="11pt" style:font-name-complex="Arial" style:font-size-complex="11pt"/>
    </style:style>
    <style:style style:name="T220_4" style:family="text">
      <style:text-properties fo:font-size="11pt" style:font-size-asian="11pt" style:font-name-complex="Arial" style:font-size-complex="11pt"/>
    </style:style>
    <style:style style:name="T220_5" style:family="text">
      <style:text-properties fo:font-size="11pt" style:font-size-asian="11pt" style:font-name-complex="Arial" style:font-size-complex="11pt"/>
    </style:style>
    <style:style style:name="T220_6" style:family="text">
      <style:text-properties fo:font-size="11pt" style:font-size-asian="11pt" style:font-name-complex="Arial" style:font-size-complex="11pt"/>
    </style:style>
    <style:style style:name="P221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1pt" style:font-size-asian="11pt" style:font-name-complex="Arial" style:font-size-complex="11pt"/>
    </style:style>
    <style:style style:name="P222" style:family="paragraph" style:parent-style-name="List_20_Paragraph">
      <style:paragraph-properties>
        <style:tab-stops>
          <style:tab-stop style:type="left" style:leader-style="none" style:position="4.895cm"/>
        </style:tab-stops>
      </style:paragraph-properties>
      <style:text-properties fo:font-size="11pt" style:font-size-asian="11pt" style:font-name-complex="Arial" style:font-size-complex="11pt"/>
    </style:style>
    <style:style style:name="T222_1" style:family="text">
      <style:text-properties fo:font-size="11pt" style:font-size-asian="11pt" style:font-name-complex="Arial" style:font-size-complex="11pt"/>
    </style:style>
    <style:style style:name="T222_2" style:family="text">
      <style:text-properties fo:font-size="11pt" style:font-size-asian="11pt" style:font-name-complex="Arial" style:font-size-complex="11pt"/>
    </style:style>
    <style:style style:name="T222_3" style:family="text">
      <style:text-properties fo:font-size="11pt" style:font-size-asian="11pt" style:font-name-complex="Arial" style:font-size-complex="11pt"/>
    </style:style>
    <style:style style:name="T222_4" style:family="text">
      <style:text-properties fo:font-size="11pt" style:font-size-asian="11pt" style:font-name-complex="Arial" style:font-size-complex="11pt"/>
    </style:style>
    <style:style style:name="T222_5" style:family="text">
      <style:text-properties fo:font-size="11pt" style:font-size-asian="11pt" style:font-name-complex="Arial" style:font-size-complex="11pt"/>
    </style:style>
    <style:style style:name="T222_6" style:family="text">
      <style:text-properties fo:font-size="11pt" style:font-size-asian="11pt" style:font-name-complex="Arial" style:font-size-complex="11pt"/>
    </style:style>
    <style:style style:name="T222_7" style:family="text">
      <style:text-properties fo:font-size="11pt" style:font-size-asian="11pt" style:font-name-complex="Arial" style:font-size-complex="11pt"/>
    </style:style>
    <style:style style:name="P223" style:family="paragraph" style:parent-style-name="List_20_Paragraph">
      <style:paragraph-properties>
        <style:tab-stops>
          <style:tab-stop style:type="left" style:leader-style="none" style:position="4.895cm"/>
        </style:tab-stops>
      </style:paragraph-properties>
      <style:text-properties fo:font-size="11pt" style:font-size-asian="11pt" style:font-name-complex="Arial" style:font-size-complex="11pt"/>
    </style:style>
    <style:style style:name="Table7" style:family="table">
      <style:table-properties table:align="left" style:width="18.189cm" fo:margin-left="0.19cm"/>
    </style:style>
    <style:style style:name="Column27" style:family="table-column">
      <style:table-column-properties style:column-width="4.253cm"/>
    </style:style>
    <style:style style:name="Column28" style:family="table-column">
      <style:table-column-properties style:column-width="5.749cm"/>
    </style:style>
    <style:style style:name="Column29" style:family="table-column">
      <style:table-column-properties style:column-width="4.06cm"/>
    </style:style>
    <style:style style:name="Column30" style:family="table-column">
      <style:table-column-properties style:column-width="4.127cm"/>
    </style:style>
    <style:style style:name="Row18" style:family="table-row">
      <style:table-row-properties style:min-row-height="0.714cm"/>
    </style:style>
    <style:style style:name="Cell6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4" style:family="paragraph" style:parent-style-name="Normal"/>
    <style:style style:name="T2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6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5" style:family="paragraph" style:parent-style-name="List_20_Paragraph">
      <style:paragraph-properties fo:text-indent="-0.635cm" fo:margin-left="0.635cm"/>
    </style:style>
    <style:style style:name="T22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2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2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2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19" style:family="table-row">
      <style:table-row-properties style:min-row-height="0.542cm"/>
    </style:style>
    <style:style style:name="Cell6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6" style:family="paragraph" style:parent-style-name="Normal"/>
    <style:style style:name="T2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/>
    <style:style style:name="T227_1" style:family="text">
      <style:text-properties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20" style:family="table-row">
      <style:table-row-properties style:min-row-height="0.873cm"/>
    </style:style>
    <style:style style:name="Cell6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8" style:family="paragraph" style:parent-style-name="Normal"/>
    <style:style style:name="T22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9" style:family="paragraph" style:parent-style-name="Normal"/>
    <style:style style:name="T22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6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/>
    <style:style style:name="T23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1" style:family="paragraph" style:parent-style-name="Normal"/>
    <style:style style:name="T23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232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1pt" style:font-size-asian="11pt" style:font-size-complex="11pt"/>
    </style:style>
    <style:style style:name="P233" style:family="paragraph" style:parent-style-name="Normal">
      <style:paragraph-properties fo:text-align="justify"/>
    </style:style>
    <style:style style:name="T23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34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35" style:family="paragraph" style:parent-style-name="Normal">
      <style:paragraph-properties fo:text-align="justify"/>
    </style:style>
    <style:style style:name="T235_1" style:family="text">
      <style:text-properties fo:font-size="11pt" style:font-size-asian="11pt" style:font-name-complex="Arial" style:font-size-complex="11pt"/>
    </style:style>
    <style:style style:name="T235_2" style:family="text">
      <style:text-properties fo:font-size="11pt" style:font-size-asian="11pt" style:font-name-complex="Arial" style:font-size-complex="11pt"/>
    </style:style>
    <style:style style:name="T235_3" style:family="text">
      <style:text-properties fo:font-size="11pt" style:font-size-asian="11pt" style:font-name-complex="Arial" style:font-size-complex="11pt"/>
    </style:style>
    <style:style style:name="T235_4" style:family="text">
      <style:text-properties fo:font-size="11pt" style:font-size-asian="11pt" style:font-name-complex="Arial" style:font-size-complex="11pt"/>
    </style:style>
    <style:style style:name="T235_5" style:family="text">
      <style:text-properties fo:font-size="11pt" style:font-size-asian="11pt" style:font-name-complex="Arial" style:font-size-complex="11pt"/>
    </style:style>
    <style:style style:name="T235_6" style:family="text">
      <style:text-properties fo:font-size="11pt" style:font-size-asian="11pt" style:font-name-complex="Arial" style:font-size-complex="11pt"/>
    </style:style>
    <style:style style:name="T235_7" style:family="text">
      <style:text-properties fo:font-size="11pt" style:font-size-asian="11pt" style:font-name-complex="Arial" style:font-size-complex="11pt"/>
    </style:style>
    <style:style style:name="T235_8" style:family="text">
      <style:text-properties fo:font-size="11pt" style:font-size-asian="11pt" style:font-name-complex="Arial" style:font-size-complex="11pt"/>
    </style:style>
    <style:style style:name="T235_9" style:family="text">
      <style:text-properties fo:font-size="11pt" style:font-size-asian="11pt" style:font-name-complex="Arial" style:font-size-complex="11pt"/>
    </style:style>
    <style:style style:name="P236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37" style:family="paragraph" style:parent-style-name="Normal">
      <style:paragraph-properties fo:text-align="justify"/>
    </style:style>
    <style:style style:name="T237_1" style:family="text">
      <style:text-properties fo:font-size="11pt" style:font-size-asian="11pt" style:font-name-complex="Arial" style:font-size-complex="11pt"/>
    </style:style>
    <style:style style:name="T237_2" style:family="text">
      <style:text-properties fo:font-size="11pt" style:font-size-asian="11pt" style:font-name-complex="Arial" style:font-size-complex="11pt"/>
    </style:style>
    <style:style style:name="T237_3" style:family="text">
      <style:text-properties fo:font-size="11pt" style:font-size-asian="11pt" style:font-name-complex="Arial" style:font-size-complex="11pt"/>
    </style:style>
    <style:style style:name="T237_4" style:family="text">
      <style:text-properties fo:font-size="11pt" style:font-size-asian="11pt" style:font-name-complex="Arial" style:font-size-complex="11pt"/>
    </style:style>
    <style:style style:name="T237_5" style:family="text">
      <style:text-properties fo:font-size="11pt" style:font-size-asian="11pt" style:font-name-complex="Arial" style:font-size-complex="11pt"/>
    </style:style>
    <style:style style:name="T237_6" style:family="text">
      <style:text-properties fo:font-size="11pt" style:font-size-asian="11pt" style:font-name-complex="Arial" style:font-size-complex="11pt"/>
    </style:style>
    <style:style style:name="T237_7" style:family="text">
      <style:text-properties fo:font-size="11pt" style:font-size-asian="11pt" style:font-name-complex="Arial" style:font-size-complex="11pt"/>
    </style:style>
    <style:style style:name="T237_8" style:family="text">
      <style:text-properties fo:font-size="11pt" style:font-size-asian="11pt" style:font-name-complex="Arial" style:font-size-complex="11pt"/>
    </style:style>
    <style:style style:name="P238" style:family="paragraph" style:parent-style-name="Normal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P239" style:family="paragraph" style:parent-style-name="List_20_Paragraph">
      <style:text-properties fo:font-size="11pt" style:font-size-asian="11pt" style:font-size-complex="11pt"/>
    </style:style>
    <style:style style:name="T239_1" style:family="text">
      <style:text-properties fo:font-size="11pt" style:font-size-asian="11pt" style:font-size-complex="11pt"/>
    </style:style>
    <style:style style:name="T239_2" style:family="text">
      <style:text-properties fo:font-size="11pt" style:font-size-asian="11pt" style:font-size-complex="11pt"/>
    </style:style>
    <style:style style:name="T239_3" style:family="text">
      <style:text-properties fo:font-size="11pt" style:font-size-asian="11pt" style:font-size-complex="11pt"/>
    </style:style>
    <style:style style:name="T239_4" style:family="text">
      <style:text-properties fo:font-size="11pt" style:font-size-asian="11pt" style:font-size-complex="11pt"/>
    </style:style>
    <style:style style:name="P240" style:family="paragraph" style:parent-style-name="List_20_Paragraph">
      <style:text-properties fo:font-size="11pt" style:font-size-asian="11pt" style:font-size-complex="11pt"/>
    </style:style>
    <style:style style:name="T240_1" style:family="text">
      <style:text-properties fo:font-size="11pt" style:font-size-asian="11pt" style:font-size-complex="11pt"/>
    </style:style>
    <style:style style:name="P241" style:family="paragraph" style:parent-style-name="List_20_Paragraph"/>
    <style:style style:name="T241_1" style:family="text">
      <style:text-properties fo:font-size="11pt" style:font-size-asian="11pt" style:font-size-complex="11pt"/>
    </style:style>
    <style:style style:name="T241_2" style:family="text">
      <style:text-properties fo:font-size="11pt" style:font-size-asian="11pt" style:font-size-complex="11pt"/>
    </style:style>
    <style:style style:name="T241_3" style:family="text">
      <style:text-properties fo:font-size="11pt" style:font-size-asian="11pt" style:font-size-complex="11pt"/>
    </style:style>
    <style:style style:name="T241_4" style:family="text">
      <style:text-properties fo:font-size="11pt" style:font-size-asian="11pt" style:font-size-complex="11pt"/>
    </style:style>
    <style:style style:name="T241_5" style:family="text">
      <style:text-properties fo:font-size="11pt" style:font-size-asian="11pt" style:font-size-complex="11pt"/>
    </style:style>
    <style:style style:name="P242" style:family="paragraph" style:parent-style-name="Normal">
      <style:text-properties fo:font-size="10pt" style:font-size-asian="10pt" style:font-name-complex="Arial" style:font-size-complex="10pt"/>
    </style:style>
    <style:style style:name="P243" style:family="paragraph" style:parent-style-name="Default"/>
    <style:style style:name="T243_1" style:family="text">
      <style:text-properties fo:color="#000000" style:font-name="Arial" fo:font-size="11pt" style:font-name-asian="Times New Roman" style:font-size-asian="11pt" style:font-name-complex="Arial" style:font-size-complex="11pt" fo:language="en" fo:country="US"/>
    </style:style>
    <style:style style:name="T243_2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country="US"/>
    </style:style>
    <style:style style:name="T243_3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name-complex="Arial" style:font-size-complex="11pt" fo:language="en" fo:country="US"/>
    </style:style>
    <style:style style:name="P244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1pt" style:font-size-asian="11pt" style:font-size-complex="11pt"/>
    </style:style>
    <style:style style:name="Table8" style:family="table">
      <style:table-properties table:align="left" style:width="18.189cm" fo:margin-left="0.19cm"/>
    </style:style>
    <style:style style:name="Column31" style:family="table-column">
      <style:table-column-properties style:column-width="4.253cm"/>
    </style:style>
    <style:style style:name="Column32" style:family="table-column">
      <style:table-column-properties style:column-width="5.749cm"/>
    </style:style>
    <style:style style:name="Column33" style:family="table-column">
      <style:table-column-properties style:column-width="4.06cm"/>
    </style:style>
    <style:style style:name="Column34" style:family="table-column">
      <style:table-column-properties style:column-width="4.127cm"/>
    </style:style>
    <style:style style:name="Row21" style:family="table-row">
      <style:table-row-properties style:min-row-height="0.714cm"/>
    </style:style>
    <style:style style:name="Cell7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5" style:family="paragraph" style:parent-style-name="Normal"/>
    <style:style style:name="T24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72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6" style:family="paragraph" style:parent-style-name="List_20_Paragraph">
      <style:paragraph-properties fo:text-indent="-0.635cm" fo:margin-left="0.635cm"/>
    </style:style>
    <style:style style:name="T24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46_2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fo:font-weight="bold" style:font-weight-asian="bold"/>
    </style:style>
    <style:style style:name="T246_3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46_4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/>
    </style:style>
    <style:style style:name="T246_5" style:family="text">
      <style:text-properties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22" style:family="table-row">
      <style:table-row-properties style:min-row-height="0.873cm"/>
    </style:style>
    <style:style style:name="Cell7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7" style:family="paragraph" style:parent-style-name="Normal"/>
    <style:style style:name="T2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8" style:family="paragraph" style:parent-style-name="Normal"/>
    <style:style style:name="T248_1" style:family="text">
      <style:text-properties style:font-style-complex="italic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23" style:family="table-row">
      <style:table-row-properties style:min-row-height="0.873cm"/>
    </style:style>
    <style:style style:name="Cell7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9" style:family="paragraph" style:parent-style-name="Normal"/>
    <style:style style:name="T2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0" style:family="paragraph" style:parent-style-name="Normal"/>
    <style:style style:name="T25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5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7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1" style:family="paragraph" style:parent-style-name="Normal"/>
    <style:style style:name="T2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2" style:family="paragraph" style:parent-style-name="Normal"/>
    <style:style style:name="T252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style:font-weight-complex="bold"/>
    </style:style>
    <style:style style:name="P253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1pt" style:font-size-asian="11pt" style:font-size-complex="11pt"/>
    </style:style>
    <style:style style:name="P254" style:family="paragraph" style:parent-style-name="Normal">
      <style:paragraph-properties fo:text-align="justify"/>
    </style:style>
    <style:style style:name="T254_1" style:family="text">
      <style:text-properties fo:font-size="11pt" style:font-size-asian="11pt" style:font-size-complex="11pt"/>
    </style:style>
    <style:style style:name="T254_2" style:family="text">
      <style:text-properties fo:font-size="11pt" style:font-size-asian="11pt" style:font-size-complex="11pt"/>
    </style:style>
    <style:style style:name="T254_3" style:family="text">
      <style:text-properties fo:font-size="11pt" style:font-size-asian="11pt" style:font-size-complex="11pt"/>
    </style:style>
    <style:style style:name="P25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56" style:family="paragraph" style:parent-style-name="Default">
      <style:paragraph-properties fo:text-align="justify"/>
    </style:style>
    <style:style style:name="T256_1" style:family="text">
      <style:text-properties fo:color="#000000" style:font-name="Arial" fo:font-size="11pt" style:font-name-asian="Times New Roman" style:font-size-asian="11pt" style:font-size-complex="11pt"/>
    </style:style>
    <style:style style:name="T256_2" style:family="text">
      <style:text-properties fo:color="#000000" style:font-name="Arial" fo:font-size="11pt" style:font-name-asian="Times New Roman" style:font-size-asian="11pt" style:font-size-complex="11pt"/>
    </style:style>
    <style:style style:name="T256_3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size-complex="11pt"/>
    </style:style>
    <style:style style:name="T256_4" style:family="text">
      <style:text-properties fo:font-style="italic" style:font-style-asian="italic" style:font-style-complex="italic" fo:color="#000000" style:font-name="Arial" fo:font-size="11pt" style:font-name-asian="Times New Roman" style:font-size-asian="11pt" style:font-size-complex="11pt"/>
    </style:style>
    <style:style style:name="T256_5" style:family="text">
      <style:text-properties fo:color="#000000" style:font-name="Arial" fo:font-size="11pt" style:font-name-asian="Times New Roman" style:font-size-asian="11pt" style:font-size-complex="11pt"/>
    </style:style>
    <style:style style:name="T256_6" style:family="text">
      <style:text-properties fo:color="#000000" style:font-name="Arial" fo:font-size="11pt" style:font-name-asian="Times New Roman" style:font-size-asian="11pt" style:font-size-complex="11pt"/>
    </style:style>
    <style:style style:name="T256_7" style:family="text">
      <style:text-properties fo:color="#000000" style:font-name="Arial" fo:font-size="11pt" style:font-name-asian="Times New Roman" style:font-size-asian="11pt" style:font-size-complex="11pt"/>
    </style:style>
    <style:style style:name="T256_8" style:family="text">
      <style:text-properties fo:color="#000000" style:font-name="Arial" fo:font-size="11pt" style:font-name-asian="Times New Roman" style:font-size-asian="11pt" style:font-size-complex="11pt"/>
    </style:style>
    <style:style style:name="T256_9" style:family="text">
      <style:text-properties fo:color="#000000" style:font-name="Arial" fo:font-size="11pt" style:font-name-asian="Times New Roman" style:font-size-asian="11pt" style:font-size-complex="11pt"/>
    </style:style>
    <style:style style:name="T256_10" style:family="text">
      <style:text-properties fo:color="#000000" style:font-name="Arial" fo:font-size="11pt" style:font-name-asian="Times New Roman" style:font-size-asian="11pt" style:font-size-complex="11pt"/>
    </style:style>
    <style:style style:name="P257" style:family="paragraph" style:parent-style-name="Normal">
      <style:text-properties fo:font-size="11pt" style:font-size-asian="11pt" style:font-size-complex="11pt"/>
    </style:style>
    <style:style style:name="P258" style:family="paragraph" style:parent-style-name="Normal">
      <style:text-properties fo:font-size="11pt" style:font-size-asian="11pt" style:font-size-complex="11pt"/>
    </style:style>
    <style:style style:name="T258_1" style:family="text">
      <style:text-properties fo:font-size="11pt" style:font-size-asian="11pt" style:font-size-complex="11pt"/>
    </style:style>
    <style:style style:name="P259" style:family="paragraph" style:parent-style-name="Normal">
      <style:text-properties fo:font-size="11pt" style:font-size-asian="11pt" style:font-size-complex="11pt"/>
    </style:style>
    <style:style style:name="T259_1" style:family="text">
      <style:text-properties fo:font-size="11pt" style:font-size-asian="11pt" style:font-size-complex="11pt"/>
    </style:style>
    <style:style style:name="T259_2" style:family="text">
      <style:text-properties fo:font-style="italic" style:font-style-asian="italic" style:font-style-complex="italic" fo:font-size="11pt" style:font-size-asian="11pt" style:font-size-complex="11pt"/>
    </style:style>
    <style:style style:name="T259_3" style:family="text">
      <style:text-properties fo:font-size="11pt" style:font-size-asian="11pt" style:font-size-complex="11pt"/>
    </style:style>
    <style:style style:name="P260" style:family="paragraph" style:parent-style-name="Normal">
      <style:text-properties fo:font-size="11pt" style:font-size-asian="11pt" style:font-size-complex="11pt"/>
    </style:style>
    <style:style style:name="T260_1" style:family="text">
      <style:text-properties fo:font-size="11pt" style:font-size-asian="11pt" style:font-size-complex="11pt"/>
    </style:style>
    <style:style style:name="P261" style:family="paragraph" style:parent-style-name="Normal">
      <style:paragraph-properties fo:margin-left="1.27cm"/>
      <style:text-properties fo:font-size="11pt" style:font-size-asian="11pt" style:font-size-complex="11pt"/>
    </style:style>
    <style:style style:name="P262" style:family="paragraph" style:parent-style-name="Normal">
      <style:paragraph-properties fo:text-align="justify"/>
    </style:style>
    <style:style style:name="T262_1" style:family="text">
      <style:text-properties fo:font-size="11pt" style:font-size-asian="11pt" style:font-size-complex="11pt"/>
    </style:style>
    <style:style style:name="T262_2" style:family="text">
      <style:text-properties fo:font-size="11pt" style:font-size-asian="11pt" style:font-size-complex="11pt"/>
    </style:style>
    <style:style style:name="T262_3" style:family="text">
      <style:text-properties fo:font-size="11pt" style:font-size-asian="11pt" style:font-size-complex="11pt"/>
    </style:style>
    <style:style style:name="T262_4" style:family="text">
      <style:text-properties fo:font-size="11pt" style:font-size-asian="11pt" style:font-size-complex="11pt"/>
    </style:style>
    <style:style style:name="T262_5" style:family="text">
      <style:text-properties fo:font-size="11pt" style:font-size-asian="11pt" style:font-size-complex="11pt"/>
    </style:style>
    <style:style style:name="T262_6" style:family="text">
      <style:text-properties fo:font-size="11pt" style:font-size-asian="11pt" style:font-size-complex="11pt" fo:font-weight="bold" style:font-weight-asian="bold" style:font-weight-complex="bold"/>
    </style:style>
    <style:style style:name="T262_7" style:family="text">
      <style:text-properties fo:font-size="11pt" style:font-size-asian="11pt" style:font-size-complex="11pt"/>
    </style:style>
    <style:style style:name="T262_8" style:family="text">
      <style:text-properties fo:font-size="11pt" style:font-size-asian="11pt" style:font-size-complex="11pt"/>
    </style:style>
    <style:style style:name="T262_9" style:family="text">
      <style:text-properties fo:font-size="11pt" style:font-size-asian="11pt" style:font-size-complex="11pt"/>
    </style:style>
    <style:style style:name="T262_10" style:family="text">
      <style:text-properties fo:font-size="11pt" style:font-size-asian="11pt" style:font-size-complex="11pt"/>
    </style:style>
    <style:style style:name="P263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264" style:family="paragraph" style:parent-style-name="Normal"/>
    <style:style style:name="T264_1" style:family="text">
      <style:text-properties fo:font-size="11pt" style:font-size-asian="11pt" style:font-size-complex="11pt" fo:font-weight="bold" style:font-weight-asian="bold" style:font-weight-complex="bold"/>
    </style:style>
    <style:style style:name="P265" style:family="paragraph" style:parent-style-name="Normal">
      <style:text-properties fo:font-size="11pt" style:font-size-asian="11pt" style:font-size-complex="11pt"/>
    </style:style>
    <style:style style:name="P266" style:family="paragraph" style:parent-style-name="Normal">
      <style:paragraph-properties fo:text-align="justify"/>
    </style:style>
    <style:style style:name="T266_1" style:family="text">
      <style:text-properties fo:font-size="11pt" style:font-size-asian="11pt" style:font-size-complex="11pt"/>
    </style:style>
    <style:style style:name="T266_2" style:family="text">
      <style:text-properties fo:font-size="11pt" style:font-size-asian="11pt" style:font-size-complex="11pt"/>
    </style:style>
    <style:style style:name="T266_3" style:family="text">
      <style:text-properties fo:font-size="11pt" style:font-size-asian="11pt" style:font-size-complex="11pt"/>
    </style:style>
    <style:style style:name="P267" style:family="paragraph" style:parent-style-name="Normal">
      <style:paragraph-properties fo:text-align="justify" fo:margin-left="1.27cm"/>
      <style:text-properties fo:font-size="11pt" style:font-size-asian="11pt" style:font-name-complex="Arial" style:font-size-complex="11pt"/>
    </style:style>
    <style:style style:name="P268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Table9" style:family="table">
      <style:table-properties table:align="left" style:width="18.189cm" fo:margin-left="0.19cm"/>
    </style:style>
    <style:style style:name="Column35" style:family="table-column">
      <style:table-column-properties style:column-width="4.253cm"/>
    </style:style>
    <style:style style:name="Column36" style:family="table-column">
      <style:table-column-properties style:column-width="5.749cm"/>
    </style:style>
    <style:style style:name="Column37" style:family="table-column">
      <style:table-column-properties style:column-width="4.06cm"/>
    </style:style>
    <style:style style:name="Column38" style:family="table-column">
      <style:table-column-properties style:column-width="4.127cm"/>
    </style:style>
    <style:style style:name="Row24" style:family="table-row">
      <style:table-row-properties style:min-row-height="0.363cm"/>
    </style:style>
    <style:style style:name="Cell7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9" style:family="paragraph" style:parent-style-name="Normal"/>
    <style:style style:name="T2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80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0" style:family="paragraph" style:parent-style-name="List_20_Paragraph">
      <style:paragraph-properties fo:text-indent="-0.635cm" fo:margin-left="0.635cm"/>
    </style:style>
    <style:style style:name="T27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25" style:family="table-row">
      <style:table-row-properties style:min-row-height="0.45cm"/>
    </style:style>
    <style:style style:name="Cell8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1" style:family="paragraph" style:parent-style-name="Normal"/>
    <style:style style:name="T27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/>
    <style:style style:name="T27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26" style:family="table-row">
      <style:table-row-properties style:min-row-height="0.482cm"/>
    </style:style>
    <style:style style:name="Cell8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3" style:family="paragraph" style:parent-style-name="Normal"/>
    <style:style style:name="T27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4" style:family="paragraph" style:parent-style-name="Normal"/>
    <style:style style:name="T27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8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5" style:family="paragraph" style:parent-style-name="Normal"/>
    <style:style style:name="T27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6" style:family="paragraph" style:parent-style-name="Normal"/>
    <style:style style:name="T276_1" style:family="text">
      <style:text-properties style:font-name="Arial" fo:font-size="11pt" style:font-size-asian="11pt" style:font-size-complex="11pt" fo:language="en" fo:language-asian="en" fo:language-complex="ar" fo:country="GB" fo:country-asian="US" fo:country-complex="SA" style:font-weight-complex="bold"/>
    </style:style>
    <style:style style:name="P277" style:family="paragraph" style:parent-style-name="Normal">
      <style:paragraph-properties>
        <style:tab-stops>
          <style:tab-stop style:type="left" style:leader-style="none" style:position="6.165cm"/>
        </style:tab-stops>
      </style:paragraph-properties>
      <style:text-properties fo:font-size="11pt" style:font-size-asian="11pt" style:font-size-complex="11pt"/>
    </style:style>
    <style:style style:name="P278" style:family="paragraph" style:parent-style-name="Normal">
      <style:paragraph-properties fo:text-align="justify"/>
    </style:style>
    <style:style style:name="T278_1" style:family="text">
      <style:text-properties fo:font-size="11pt" style:font-size-asian="11pt" style:font-name-complex="Arial" style:font-size-complex="11pt"/>
    </style:style>
    <style:style style:name="T278_2" style:family="text">
      <style:text-properties fo:font-size="11pt" style:font-size-asian="11pt" style:font-name-complex="Arial" style:font-size-complex="11pt"/>
    </style:style>
    <style:style style:name="T278_3" style:family="text">
      <style:text-properties fo:font-size="11pt" style:font-size-asian="11pt" style:font-name-complex="Arial" style:font-size-complex="11pt"/>
    </style:style>
    <style:style style:name="T278_4" style:family="text">
      <style:text-properties fo:font-size="11pt" style:font-size-asian="11pt" style:font-name-complex="Arial" style:font-size-complex="11pt"/>
    </style:style>
    <style:style style:name="T278_5" style:family="text">
      <style:text-properties fo:font-size="11pt" style:font-size-asian="11pt" style:font-name-complex="Arial" style:font-size-complex="11pt"/>
    </style:style>
    <style:style style:name="T278_6" style:family="text">
      <style:text-properties fo:font-size="11pt" style:font-size-asian="11pt" style:font-name-complex="Arial" style:font-size-complex="11pt"/>
    </style:style>
    <style:style style:name="T278_7" style:family="text">
      <style:text-properties fo:font-size="11pt" style:font-size-asian="11pt" style:font-name-complex="Arial" style:font-size-complex="11pt"/>
    </style:style>
    <style:style style:name="T278_8" style:family="text">
      <style:text-properties fo:font-size="11pt" style:font-size-asian="11pt" style:font-name-complex="Arial" style:font-size-complex="11pt"/>
    </style:style>
    <style:style style:name="T278_9" style:family="text">
      <style:text-properties fo:font-size="11pt" style:font-size-asian="11pt" style:font-name-complex="Arial" style:font-size-complex="11pt"/>
    </style:style>
    <style:style style:name="T278_10" style:family="text">
      <style:text-properties fo:font-size="11pt" style:font-size-asian="11pt" style:font-name-complex="Arial" style:font-size-complex="11pt"/>
    </style:style>
    <style:style style:name="T278_11" style:family="text">
      <style:text-properties fo:font-size="11pt" style:font-size-asian="11pt" style:font-name-complex="Arial" style:font-size-complex="11pt"/>
    </style:style>
    <style:style style:name="T278_12" style:family="text">
      <style:text-properties fo:font-size="11pt" style:font-size-asian="11pt" style:font-name-complex="Arial" style:font-size-complex="11pt"/>
    </style:style>
    <style:style style:name="T278_13" style:family="text">
      <style:text-properties fo:font-size="11pt" style:font-size-asian="11pt" style:font-name-complex="Arial" style:font-size-complex="11pt"/>
    </style:style>
    <style:style style:name="T278_14" style:family="text">
      <style:text-properties fo:font-size="11pt" style:font-size-asian="11pt" style:font-name-complex="Arial" style:font-size-complex="11pt"/>
    </style:style>
    <style:style style:name="T278_15" style:family="text">
      <style:text-properties fo:font-size="11pt" style:font-size-asian="11pt" style:font-name-complex="Arial" style:font-size-complex="11pt"/>
    </style:style>
    <style:style style:name="P279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80" style:family="paragraph" style:parent-style-name="Normal">
      <style:paragraph-properties fo:text-align="justify"/>
    </style:style>
    <style:style style:name="T280_1" style:family="text">
      <style:text-properties fo:font-size="11pt" style:font-size-asian="11pt" style:font-name-complex="Arial" style:font-size-complex="11pt"/>
    </style:style>
    <style:style style:name="T280_2" style:family="text">
      <style:text-properties fo:font-size="11pt" style:font-size-asian="11pt" style:font-name-complex="Arial" style:font-size-complex="11pt"/>
    </style:style>
    <style:style style:name="T280_3" style:family="text">
      <style:text-properties fo:font-size="11pt" style:font-size-asian="11pt" style:font-name-complex="Arial" style:font-size-complex="11pt"/>
    </style:style>
    <style:style style:name="T280_4" style:family="text">
      <style:text-properties fo:font-size="11pt" style:font-size-asian="11pt" style:font-name-complex="Arial" style:font-size-complex="11pt"/>
    </style:style>
    <style:style style:name="T280_5" style:family="text">
      <style:text-properties fo:font-size="11pt" style:font-size-asian="11pt" style:font-name-complex="Arial" style:font-size-complex="11pt"/>
    </style:style>
    <style:style style:name="T280_6" style:family="text">
      <style:text-properties fo:font-size="11pt" style:font-size-asian="11pt" style:font-name-complex="Arial" style:font-size-complex="11pt"/>
    </style:style>
    <style:style style:name="T280_7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280_8" style:family="text">
      <style:text-properties fo:font-style="italic" style:font-style-asian="italic" style:font-style-complex="italic" fo:font-size="11pt" style:font-size-asian="11pt" style:font-name-complex="Arial" style:font-size-complex="11pt"/>
    </style:style>
    <style:style style:name="T280_9" style:family="text">
      <style:text-properties fo:font-size="11pt" style:font-size-asian="11pt" style:font-name-complex="Arial" style:font-size-complex="11pt"/>
    </style:style>
    <style:style style:name="T280_10" style:family="text">
      <style:text-properties fo:font-size="11pt" style:font-size-asian="11pt" style:font-name-complex="Arial" style:font-size-complex="11pt"/>
    </style:style>
    <style:style style:name="T280_11" style:family="text">
      <style:text-properties fo:font-size="11pt" style:font-size-asian="11pt" style:font-name-complex="Arial" style:font-size-complex="11pt"/>
    </style:style>
    <style:style style:name="T280_12" style:family="text">
      <style:text-properties fo:font-size="11pt" style:font-size-asian="11pt" style:font-name-complex="Arial" style:font-size-complex="11pt"/>
    </style:style>
    <style:style style:name="P28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82" style:family="paragraph" style:parent-style-name="List_20_Paragraph">
      <style:text-properties fo:font-size="11pt" style:font-size-asian="11pt" style:font-name-complex="Arial" style:font-size-complex="11pt"/>
    </style:style>
    <style:style style:name="T28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82_2" style:family="text">
      <style:text-properties fo:font-size="11pt" style:font-size-asian="11pt" style:font-name-complex="Arial" style:font-size-complex="11pt"/>
    </style:style>
    <style:style style:name="P283" style:family="paragraph" style:parent-style-name="List_20_Paragraph">
      <style:text-properties fo:font-size="11pt" style:font-size-asian="11pt" style:font-name-complex="Arial" style:font-size-complex="11pt"/>
    </style:style>
    <style:style style:name="T28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83_2" style:family="text">
      <style:text-properties fo:font-size="11pt" style:font-size-asian="11pt" style:font-name-complex="Arial" style:font-size-complex="11pt"/>
    </style:style>
    <style:style style:name="P284" style:family="paragraph" style:parent-style-name="List_20_Paragraph">
      <style:text-properties fo:font-size="11pt" style:font-size-asian="11pt" style:font-name-complex="Arial" style:font-size-complex="11pt"/>
    </style:style>
    <style:style style:name="T28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84_2" style:family="text">
      <style:text-properties fo:font-size="11pt" style:font-size-asian="11pt" style:font-name-complex="Arial" style:font-size-complex="11pt"/>
    </style:style>
    <style:style style:name="P285" style:family="paragraph" style:parent-style-name="List_20_Paragraph">
      <style:text-properties fo:font-size="11pt" style:font-size-asian="11pt" style:font-name-complex="Arial" style:font-size-complex="11pt"/>
    </style:style>
    <style:style style:name="P286" style:family="paragraph" style:parent-style-name="Normal"/>
    <style:style style:name="T286_1" style:family="text">
      <style:text-properties fo:font-size="11pt" style:font-size-asian="11pt" style:font-size-complex="11pt" fo:font-weight="bold" style:font-weight-asian="bold" style:font-weight-complex="bold"/>
    </style:style>
    <style:style style:name="P28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288" style:family="paragraph" style:parent-style-name="List_20_Paragraph">
      <style:text-properties fo:font-size="11pt" style:font-size-asian="11pt" style:font-name-complex="Arial" style:font-size-complex="11pt"/>
    </style:style>
    <style:style style:name="T288_1" style:family="text">
      <style:text-properties fo:font-size="11pt" style:font-size-asian="11pt" style:font-name-complex="Arial" style:font-size-complex="11pt"/>
    </style:style>
    <style:style style:name="T288_2" style:family="text">
      <style:text-properties fo:font-size="11pt" style:font-size-asian="11pt" style:font-name-complex="Arial" style:font-size-complex="11pt"/>
    </style:style>
    <style:style style:name="T288_3" style:family="text">
      <style:text-properties fo:font-size="11pt" style:font-size-asian="11pt" style:font-name-complex="Arial" style:font-size-complex="11pt"/>
    </style:style>
    <style:style style:name="T288_4" style:family="text">
      <style:text-properties fo:font-size="11pt" style:font-size-asian="11pt" style:font-name-complex="Arial" style:font-size-complex="11pt"/>
    </style:style>
    <style:style style:name="P289" style:family="paragraph" style:parent-style-name="Normal">
      <style:text-properties fo:font-size="11pt" style:font-size-asian="11pt" style:font-name-complex="Arial" style:font-size-complex="11pt"/>
    </style:style>
    <style:style style:name="Table10" style:family="table">
      <style:table-properties table:align="left" style:width="18.189cm" fo:margin-left="0.19cm"/>
    </style:style>
    <style:style style:name="Column39" style:family="table-column">
      <style:table-column-properties style:column-width="4.253cm"/>
    </style:style>
    <style:style style:name="Column40" style:family="table-column">
      <style:table-column-properties style:column-width="5.749cm"/>
    </style:style>
    <style:style style:name="Column41" style:family="table-column">
      <style:table-column-properties style:column-width="4.06cm"/>
    </style:style>
    <style:style style:name="Column42" style:family="table-column">
      <style:table-column-properties style:column-width="4.127cm"/>
    </style:style>
    <style:style style:name="Row27" style:family="table-row">
      <style:table-row-properties style:min-row-height="0.363cm"/>
    </style:style>
    <style:style style:name="Cell8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0" style:family="paragraph" style:parent-style-name="Normal"/>
    <style:style style:name="T29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88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1" style:family="paragraph" style:parent-style-name="List_20_Paragraph">
      <style:paragraph-properties fo:text-indent="-0.635cm" fo:margin-left="0.635cm"/>
    </style:style>
    <style:style style:name="T29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29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28" style:family="table-row">
      <style:table-row-properties style:min-row-height="0.45cm"/>
    </style:style>
    <style:style style:name="Cell8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2" style:family="paragraph" style:parent-style-name="Normal"/>
    <style:style style:name="T29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3" style:family="paragraph" style:parent-style-name="Normal"/>
    <style:style style:name="T29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Row29" style:family="table-row">
      <style:table-row-properties style:min-row-height="0.482cm"/>
    </style:style>
    <style:style style:name="Cell9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4" style:family="paragraph" style:parent-style-name="Normal"/>
    <style:style style:name="T29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5" style:family="paragraph" style:parent-style-name="Normal"/>
    <style:style style:name="T29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9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6" style:family="paragraph" style:parent-style-name="Normal"/>
    <style:style style:name="T29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Cell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7" style:family="paragraph" style:parent-style-name="Normal"/>
    <style:style style:name="T29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298" style:family="paragraph" style:parent-style-name="Normal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299" style:family="paragraph" style:parent-style-name="Normal">
      <style:text-properties fo:font-size="11pt" style:font-size-asian="11pt" style:font-name-complex="Arial" style:font-size-complex="11pt"/>
    </style:style>
    <style:style style:name="P300" style:family="paragraph" style:parent-style-name="Normal"/>
    <style:style style:name="T300_1" style:family="text">
      <style:text-properties fo:font-size="11pt" style:font-size-asian="11pt" style:font-name-complex="Arial" style:font-size-complex="11pt"/>
    </style:style>
    <style:style style:name="T300_2" style:family="text">
      <style:text-properties fo:font-size="11pt" style:font-size-asian="11pt" style:font-name-complex="Arial" style:font-size-complex="11pt"/>
    </style:style>
    <style:style style:name="T300_3" style:family="text">
      <style:text-properties fo:font-size="11pt" style:font-size-asian="11pt" style:font-name-complex="Arial" style:font-size-complex="11pt"/>
    </style:style>
    <style:style style:name="T300_4" style:family="text">
      <style:text-properties fo:font-size="11pt" style:font-size-asian="11pt" style:font-name-complex="Arial" style:font-size-complex="11pt"/>
    </style:style>
    <style:style style:name="T300_5" style:family="text">
      <style:text-properties fo:font-size="11pt" style:font-size-asian="11pt" style:font-name-complex="Arial" style:font-size-complex="11pt"/>
    </style:style>
    <style:style style:name="P301" style:family="paragraph" style:parent-style-name="Normal">
      <style:text-properties fo:font-size="11pt" style:font-size-asian="11pt" style:font-name-complex="Arial" style:font-size-complex="11pt"/>
    </style:style>
    <style:style style:name="P302" style:family="paragraph" style:parent-style-name="List_20_Paragraph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0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02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02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03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304" style:family="paragraph" style:parent-style-name="Normal">
      <style:paragraph-properties fo:text-align="justify"/>
    </style:style>
    <style:style style:name="T304_1" style:family="text">
      <style:text-properties fo:font-size="11pt" style:font-size-asian="11pt" style:font-name-complex="Arial" style:font-size-complex="11pt"/>
    </style:style>
    <style:style style:name="T304_2" style:family="text">
      <style:text-properties fo:font-size="11pt" style:font-size-asian="11pt" style:font-name-complex="Arial" style:font-size-complex="11pt"/>
    </style:style>
    <style:style style:name="T304_3" style:family="text">
      <style:text-properties fo:font-size="11pt" style:font-size-asian="11pt" style:font-name-complex="Arial" style:font-size-complex="11pt"/>
    </style:style>
    <style:style style:name="T304_4" style:family="text">
      <style:text-properties fo:font-size="11pt" style:font-size-asian="11pt" style:font-name-complex="Arial" style:font-size-complex="11pt"/>
    </style:style>
    <style:style style:name="T304_5" style:family="text">
      <style:text-properties fo:font-size="11pt" style:font-size-asian="11pt" style:font-name-complex="Arial" style:font-size-complex="11pt"/>
    </style:style>
    <style:style style:name="T304_6" style:family="text">
      <style:text-properties fo:font-size="11pt" style:font-size-asian="11pt" style:font-name-complex="Arial" style:font-size-complex="11pt"/>
    </style:style>
    <style:style style:name="T304_7" style:family="text">
      <style:text-properties fo:font-size="11pt" style:font-size-asian="11pt" style:font-name-complex="Arial" style:font-size-complex="11pt"/>
    </style:style>
    <style:style style:name="T304_8" style:family="text">
      <style:text-properties fo:font-size="11pt" style:font-size-asian="11pt" style:font-name-complex="Arial" style:font-size-complex="11pt"/>
    </style:style>
    <style:style style:name="T304_9" style:family="text">
      <style:text-properties fo:font-size="11pt" style:font-size-asian="11pt" style:font-name-complex="Arial" style:font-size-complex="11pt"/>
    </style:style>
    <style:style style:name="T304_10" style:family="text">
      <style:text-properties fo:font-size="11pt" style:font-size-asian="11pt" style:font-name-complex="Arial" style:font-size-complex="11pt"/>
    </style:style>
    <style:style style:name="T304_11" style:family="text">
      <style:text-properties fo:font-size="11pt" style:font-size-asian="11pt" style:font-name-complex="Arial" style:font-size-complex="11pt"/>
    </style:style>
    <style:style style:name="T304_12" style:family="text">
      <style:text-properties fo:font-size="11pt" style:font-size-asian="11pt" style:font-name-complex="Arial" style:font-size-complex="11pt"/>
    </style:style>
    <style:style style:name="T304_13" style:family="text">
      <style:text-properties fo:font-size="11pt" style:font-size-asian="11pt" style:font-name-complex="Arial" style:font-size-complex="11pt"/>
    </style:style>
    <style:style style:name="T304_14" style:family="text">
      <style:text-properties fo:font-size="11pt" style:font-size-asian="11pt" style:font-name-complex="Arial" style:font-size-complex="11pt"/>
    </style:style>
    <style:style style:name="T304_15" style:family="text">
      <style:text-properties fo:font-size="11pt" style:font-size-asian="11pt" style:font-name-complex="Arial" style:font-size-complex="11pt"/>
    </style:style>
    <style:style style:name="T304_16" style:family="text">
      <style:text-properties fo:font-size="11pt" style:font-size-asian="11pt" style:font-name-complex="Arial" style:font-size-complex="11pt"/>
    </style:style>
    <style:style style:name="T304_17" style:family="text">
      <style:text-properties fo:font-size="11pt" style:font-size-asian="11pt" style:font-name-complex="Arial" style:font-size-complex="11pt"/>
    </style:style>
    <style:style style:name="T304_18" style:family="text">
      <style:text-properties fo:font-size="11pt" style:font-size-asian="11pt" style:font-name-complex="Arial" style:font-size-complex="11pt"/>
    </style:style>
    <style:style style:name="T304_19" style:family="text">
      <style:text-properties fo:font-size="11pt" style:font-size-asian="11pt" style:font-name-complex="Arial" style:font-size-complex="11pt"/>
    </style:style>
    <style:style style:name="T304_20" style:family="text">
      <style:text-properties fo:font-size="11pt" style:font-size-asian="11pt" style:font-name-complex="Arial" style:font-size-complex="11pt"/>
    </style:style>
    <style:style style:name="T304_21" style:family="text">
      <style:text-properties fo:font-size="11pt" style:font-size-asian="11pt" style:font-name-complex="Arial" style:font-size-complex="11pt"/>
    </style:style>
    <style:style style:name="T304_22" style:family="text">
      <style:text-properties fo:font-size="11pt" style:font-size-asian="11pt" style:font-name-complex="Arial" style:font-size-complex="11pt"/>
    </style:style>
    <style:style style:name="P30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06" style:family="paragraph" style:parent-style-name="Normal">
      <style:paragraph-properties fo:text-align="justify"/>
    </style:style>
    <style:style style:name="T306_1" style:family="text">
      <style:text-properties fo:font-size="11pt" style:font-size-asian="11pt" style:font-name-complex="Arial" style:font-size-complex="11pt"/>
    </style:style>
    <style:style style:name="T306_2" style:family="text">
      <style:text-properties fo:font-size="11pt" style:font-size-asian="11pt" style:font-name-complex="Arial" style:font-size-complex="11pt"/>
    </style:style>
    <style:style style:name="T306_3" style:family="text">
      <style:text-properties fo:font-size="11pt" style:font-size-asian="11pt" style:font-name-complex="Arial" style:font-size-complex="11pt"/>
    </style:style>
    <style:style style:name="T306_4" style:family="text">
      <style:text-properties fo:font-size="11pt" style:font-size-asian="11pt" style:font-name-complex="Arial" style:font-size-complex="11pt"/>
    </style:style>
    <style:style style:name="T306_5" style:family="text">
      <style:text-properties fo:font-size="11pt" style:font-size-asian="11pt" style:font-name-complex="Arial" style:font-size-complex="11pt"/>
    </style:style>
    <style:style style:name="T306_6" style:family="text">
      <style:text-properties fo:font-size="11pt" style:font-size-asian="11pt" style:font-name-complex="Arial" style:font-size-complex="11pt"/>
    </style:style>
    <style:style style:name="T306_7" style:family="text">
      <style:text-properties fo:font-size="11pt" style:font-size-asian="11pt" style:font-name-complex="Arial" style:font-size-complex="11pt"/>
    </style:style>
    <style:style style:name="T306_8" style:family="text">
      <style:text-properties fo:font-size="11pt" style:font-size-asian="11pt" style:font-name-complex="Arial" style:font-size-complex="11pt"/>
    </style:style>
    <style:style style:name="T306_9" style:family="text">
      <style:text-properties fo:font-size="11pt" style:font-size-asian="11pt" style:font-name-complex="Arial" style:font-size-complex="11pt"/>
    </style:style>
    <style:style style:name="T306_10" style:family="text">
      <style:text-properties fo:font-size="11pt" style:font-size-asian="11pt" style:font-name-complex="Arial" style:font-size-complex="11pt"/>
    </style:style>
    <style:style style:name="T306_11" style:family="text">
      <style:text-properties fo:font-size="11pt" style:font-size-asian="11pt" style:font-name-complex="Arial" style:font-size-complex="11pt"/>
    </style:style>
    <style:style style:name="T306_12" style:family="text">
      <style:text-properties fo:font-size="11pt" style:font-size-asian="11pt" style:font-name-complex="Arial" style:font-size-complex="11pt"/>
    </style:style>
    <style:style style:name="T306_13" style:family="text">
      <style:text-properties fo:font-size="11pt" style:font-size-asian="11pt" style:font-name-complex="Arial" style:font-size-complex="11pt"/>
    </style:style>
    <style:style style:name="T306_14" style:family="text">
      <style:text-properties fo:font-size="11pt" style:font-size-asian="11pt" style:font-name-complex="Arial" style:font-size-complex="11pt"/>
    </style:style>
    <style:style style:name="T306_15" style:family="text">
      <style:text-properties fo:font-size="11pt" style:font-size-asian="11pt" style:font-name-complex="Arial" style:font-size-complex="11pt"/>
    </style:style>
    <style:style style:name="P30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08" style:family="paragraph" style:parent-style-name="List_20_Paragraph">
      <style:paragraph-properties fo:text-align="justify"/>
    </style:style>
    <style:style style:name="T30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09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P310" style:family="paragraph" style:parent-style-name="Normal">
      <style:paragraph-properties fo:text-align="justify"/>
    </style:style>
    <style:style style:name="T310_1" style:family="text">
      <style:text-properties fo:font-size="11pt" style:font-size-asian="11pt" style:font-name-complex="Arial" style:font-size-complex="11pt" fo:language="en" fo:country="US"/>
    </style:style>
    <style:style style:name="P311" style:family="paragraph" style:parent-style-name="Normal">
      <style:paragraph-properties fo:text-align="justify"/>
      <style:text-properties fo:font-size="11pt" style:font-size-asian="11pt" style:font-name-complex="Arial" style:font-size-complex="11pt" fo:language="en" fo:country="US"/>
    </style:style>
    <style:style style:name="P312" style:family="paragraph" style:parent-style-name="List_20_Paragraph">
      <style:paragraph-properties fo:text-align="justify"/>
      <style:text-properties fo:font-size="11pt" style:font-size-asian="11pt" style:font-name-complex="Arial" style:font-size-complex="11pt" fo:language="en" fo:country="US" fo:font-weight="bold" style:font-weight-asian="bold" style:font-weight-complex="bold"/>
    </style:style>
    <style:style style:name="T312_1" style:family="text">
      <style:text-properties fo:font-size="11pt" style:font-size-asian="11pt" style:font-name-complex="Arial" style:font-size-complex="11pt" fo:language="en" fo:country="US" fo:font-weight="bold" style:font-weight-asian="bold" style:font-weight-complex="bold"/>
    </style:style>
    <style:style style:name="T312_2" style:family="text">
      <style:text-properties fo:font-size="11pt" style:font-size-asian="11pt" style:font-name-complex="Arial" style:font-size-complex="11pt" fo:language="en" fo:country="US" fo:font-weight="bold" style:font-weight-asian="bold" style:font-weight-complex="bold"/>
    </style:style>
    <style:style style:name="P313" style:family="paragraph" style:parent-style-name="List_20_Paragraph">
      <style:paragraph-properties fo:text-align="justify" fo:margin-left="0.635cm"/>
      <style:text-properties fo:background-color="#ffff00" fo:font-style="italic" style:font-style-asian="italic" style:font-style-complex="italic" fo:font-size="11pt" style:font-size-asian="11pt" style:font-name-complex="Arial" style:font-size-complex="11pt" fo:language="en" fo:country="US"/>
    </style:style>
    <style:style style:name="P314" style:family="paragraph" style:parent-style-name="Normal">
      <style:paragraph-properties fo:text-align="justify"/>
    </style:style>
    <style:style style:name="T314_1" style:family="text">
      <style:text-properties fo:font-size="11pt" style:font-size-asian="11pt" style:font-name-complex="Arial" style:font-size-complex="11pt" fo:language="en" fo:country="US"/>
    </style:style>
    <style:style style:name="T314_2" style:family="text">
      <style:text-properties fo:font-size="11pt" style:font-size-asian="11pt" style:font-name-complex="Arial" style:font-size-complex="11pt" fo:language="en" fo:country="US"/>
    </style:style>
    <style:style style:name="T314_3" style:family="text">
      <style:text-properties fo:font-size="11pt" style:font-size-asian="11pt" style:font-name-complex="Arial" style:font-size-complex="11pt" fo:language="en" fo:country="US"/>
    </style:style>
    <style:style style:name="T314_4" style:family="text">
      <style:text-properties fo:font-size="11pt" style:font-size-asian="11pt" style:font-name-complex="Arial" style:font-size-complex="11pt" fo:language="en" fo:country="US"/>
    </style:style>
    <style:style style:name="T314_5" style:family="text">
      <style:text-properties fo:font-size="11pt" style:font-size-asian="11pt" style:font-name-complex="Arial" style:font-size-complex="11pt" fo:language="en" fo:country="US"/>
    </style:style>
    <style:style style:name="T314_6" style:family="text">
      <style:text-properties fo:font-size="11pt" style:font-size-asian="11pt" style:font-name-complex="Arial" style:font-size-complex="11pt" fo:language="en" fo:country="US"/>
    </style:style>
    <style:style style:name="T314_7" style:family="text">
      <style:text-properties fo:font-size="11pt" style:font-size-asian="11pt" style:font-name-complex="Arial" style:font-size-complex="11pt" fo:language="en" fo:country="US"/>
    </style:style>
    <style:style style:name="T314_8" style:family="text">
      <style:text-properties fo:font-size="11pt" style:font-size-asian="11pt" style:font-name-complex="Arial" style:font-size-complex="11pt" fo:language="en" fo:country="US"/>
    </style:style>
    <style:style style:name="T314_9" style:family="text">
      <style:text-properties fo:font-size="11pt" style:font-size-asian="11pt" style:font-name-complex="Arial" style:font-size-complex="11pt" fo:language="en" fo:country="US"/>
    </style:style>
    <style:style style:name="T314_10" style:family="text">
      <style:text-properties fo:font-size="11pt" style:font-size-asian="11pt" style:font-name-complex="Arial" style:font-size-complex="11pt" fo:language="en" fo:country="US"/>
    </style:style>
    <style:style style:name="T314_11" style:family="text">
      <style:text-properties fo:font-size="11pt" style:font-size-asian="11pt" style:font-name-complex="Arial" style:font-size-complex="11pt" fo:language="en" fo:country="US"/>
    </style:style>
    <style:style style:name="T314_12" style:family="text">
      <style:text-properties fo:font-size="11pt" style:font-size-asian="11pt" style:font-name-complex="Arial" style:font-size-complex="11pt" fo:language="en" fo:country="US"/>
    </style:style>
    <style:style style:name="T314_13" style:family="text">
      <style:text-properties fo:font-size="11pt" style:font-size-asian="11pt" style:font-name-complex="Arial" style:font-size-complex="11pt" fo:language="en" fo:country="US"/>
    </style:style>
    <style:style style:name="T314_14" style:family="text">
      <style:text-properties fo:font-size="11pt" style:font-size-asian="11pt" style:font-name-complex="Arial" style:font-size-complex="11pt" fo:language="en" fo:country="US"/>
    </style:style>
    <style:style style:name="T314_15" style:family="text">
      <style:text-properties fo:font-size="11pt" style:font-size-asian="11pt" style:font-name-complex="Arial" style:font-size-complex="11pt" fo:language="en" fo:country="US"/>
    </style:style>
    <style:style style:name="T314_16" style:family="text">
      <style:text-properties fo:font-size="11pt" style:font-size-asian="11pt" style:font-name-complex="Arial" style:font-size-complex="11pt" fo:language="en" fo:country="US"/>
    </style:style>
    <style:style style:name="T314_17" style:family="text">
      <style:text-properties fo:font-size="11pt" style:font-size-asian="11pt" style:font-name-complex="Arial" style:font-size-complex="11pt" fo:language="en" fo:country="US"/>
    </style:style>
    <style:style style:name="T314_18" style:family="text">
      <style:text-properties fo:font-size="11pt" style:font-size-asian="11pt" style:font-name-complex="Arial" style:font-size-complex="11pt" fo:language="en" fo:country="US"/>
    </style:style>
    <style:style style:name="T314_19" style:family="text">
      <style:text-properties fo:font-size="11pt" style:font-size-asian="11pt" style:font-name-complex="Arial" style:font-size-complex="11pt" fo:language="en" fo:country="US"/>
    </style:style>
    <style:style style:name="T314_20" style:family="text">
      <style:text-properties fo:font-size="11pt" style:font-size-asian="11pt" style:font-name-complex="Arial" style:font-size-complex="11pt" fo:language="en" fo:country="US"/>
    </style:style>
    <style:style style:name="T314_21" style:family="text">
      <style:text-properties fo:font-size="11pt" style:font-size-asian="11pt" style:font-name-complex="Arial" style:font-size-complex="11pt" fo:language="en" fo:country="US"/>
    </style:style>
    <style:style style:name="T314_22" style:family="text">
      <style:text-properties fo:font-size="11pt" style:font-size-asian="11pt" style:font-name-complex="Arial" style:font-size-complex="11pt"/>
    </style:style>
    <style:style style:name="P315" style:family="paragraph" style:parent-style-name="Normal">
      <style:paragraph-properties fo:text-align="justify"/>
      <style:text-properties fo:font-style="italic" style:font-style-asian="italic" style:font-style-complex="italic" fo:font-size="11pt" style:font-size-asian="11pt" style:font-name-complex="Arial" style:font-size-complex="11pt" fo:language="en" fo:country="US"/>
    </style:style>
    <style:style style:name="P316" style:family="paragraph" style:parent-style-name="Normal"/>
    <style:style style:name="T316_1" style:family="text">
      <style:text-properties fo:font-size="11pt" style:font-size-asian="11pt" style:font-size-complex="11pt" fo:font-weight="bold" style:font-weight-asian="bold" style:font-weight-complex="bold"/>
    </style:style>
    <style:style style:name="P317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18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318_1" style:family="text">
      <style:text-properties fo:font-size="11pt" style:font-size-asian="11pt" style:font-name-complex="Arial" style:font-size-complex="11pt"/>
    </style:style>
    <style:style style:name="T318_2" style:family="text">
      <style:text-properties fo:font-size="11pt" style:font-size-asian="11pt" style:font-name-complex="Arial" style:font-size-complex="11pt"/>
    </style:style>
    <style:style style:name="T318_3" style:family="text">
      <style:text-properties fo:font-size="11pt" style:font-size-asian="11pt" style:font-name-complex="Arial" style:font-size-complex="11pt"/>
    </style:style>
    <style:style style:name="T318_4" style:family="text">
      <style:text-properties fo:font-size="11pt" style:font-size-asian="11pt" style:font-name-complex="Arial" style:font-size-complex="11pt"/>
    </style:style>
    <style:style style:name="T318_5" style:family="text">
      <style:text-properties fo:font-size="11pt" style:font-size-asian="11pt" style:font-name-complex="Arial" style:font-size-complex="11pt"/>
    </style:style>
    <style:style style:name="T318_6" style:family="text">
      <style:text-properties fo:font-size="11pt" style:font-size-asian="11pt" style:font-name-complex="Arial" style:font-size-complex="11pt"/>
    </style:style>
    <style:style style:name="T318_7" style:family="text">
      <style:text-properties fo:font-size="11pt" style:font-size-asian="11pt" style:font-name-complex="Arial" style:font-size-complex="11pt"/>
    </style:style>
    <style:style style:name="T318_8" style:family="text">
      <style:text-properties fo:font-size="11pt" style:font-size-asian="11pt" style:font-name-complex="Arial" style:font-size-complex="11pt"/>
    </style:style>
    <style:style style:name="T318_9" style:family="text">
      <style:text-properties fo:font-size="11pt" style:font-size-asian="11pt" style:font-name-complex="Arial" style:font-size-complex="11pt"/>
    </style:style>
    <style:style style:name="T318_10" style:family="text">
      <style:text-properties fo:font-size="11pt" style:font-size-asian="11pt" style:font-name-complex="Arial" style:font-size-complex="11pt"/>
    </style:style>
    <style:style style:name="P319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T319_1" style:family="text">
      <style:text-properties fo:font-size="11pt" style:font-size-asian="11pt" style:font-name-complex="Arial" style:font-size-complex="11pt"/>
    </style:style>
    <style:style style:name="P320" style:family="paragraph" style:parent-style-name="List_20_Paragraph">
      <style:paragraph-properties fo:text-align="justify"/>
    </style:style>
    <style:style style:name="T320_1" style:family="text">
      <style:text-properties fo:font-size="11pt" style:font-size-asian="11pt" style:font-name-complex="Arial" style:font-size-complex="11pt"/>
    </style:style>
    <style:style style:name="T320_2" style:family="text">
      <style:text-properties fo:font-size="11pt" style:font-size-asian="11pt" style:font-name-complex="Arial" style:font-size-complex="11pt"/>
    </style:style>
    <style:style style:name="P321" style:family="paragraph" style:parent-style-name="List_20_Paragraph">
      <style:paragraph-properties fo:text-align="justify"/>
      <style:text-properties fo:font-size="11pt" style:font-size-asian="11pt" style:font-name-complex="Arial" style:font-size-complex="11pt"/>
    </style:style>
    <style:style style:name="P322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2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23" style:family="paragraph" style:parent-style-name="Normal">
      <style:text-properties fo:font-size="11pt" style:font-size-asian="11pt" style:font-size-complex="11pt"/>
    </style:style>
    <style:style style:name="P324" style:family="paragraph" style:parent-style-name="paragraph">
      <style:paragraph-properties fo:text-align="justify" fo:margin-top="0cm"/>
    </style:style>
    <style:style style:name="T324_1" style:family="text" style:parent-style-name="normaltextrun">
      <style:text-properties style:font-name="Arial" fo:font-size="11pt" style:font-size-asian="11pt" style:font-name-complex="Arial" style:font-size-complex="11pt" fo:language="en" fo:font-weight="bold" style:font-weight-asian="bold" style:font-weight-complex="bold"/>
    </style:style>
    <style:style style:name="T324_2" style:family="text" style:parent-style-name="normaltextrun">
      <style:text-properties style:font-name="Arial" fo:font-size="11pt" style:font-size-asian="11pt" style:font-name-complex="Arial" style:font-size-complex="11pt" fo:language="en" fo:font-weight="bold" style:font-weight-asian="bold" style:font-weight-complex="bold"/>
    </style:style>
    <style:style style:name="T324_3" style:family="text" style:parent-style-name="normaltextrun">
      <style:text-properties style:font-name="Arial" fo:font-size="11pt" style:font-size-asian="11pt" style:font-name-complex="Arial" style:font-size-complex="11pt" fo:language="en" fo:font-weight="bold" style:font-weight-asian="bold" style:font-weight-complex="bold"/>
    </style:style>
    <style:style style:name="T324_4" style:family="text" style:parent-style-name="normaltextrun">
      <style:text-properties style:font-name="Arial" fo:font-size="11pt" style:font-size-asian="11pt" style:font-name-complex="Arial" style:font-size-complex="11pt" fo:language="en" fo:font-weight="bold" style:font-weight-asian="bold" style:font-weight-complex="bold"/>
    </style:style>
    <style:style style:name="T324_5" style:family="text" style:parent-style-name="normaltextrun">
      <style:text-properties style:font-name="Arial" fo:font-size="11pt" style:font-size-asian="11pt" style:font-name-complex="Arial" style:font-size-complex="11pt" fo:language="en" fo:font-weight="bold" style:font-weight-asian="bold" style:font-weight-complex="bold"/>
    </style:style>
    <style:style style:name="P325" style:family="paragraph" style:parent-style-name="paragraph">
      <style:paragraph-properties fo:text-align="justify" fo:margin-top="0cm"/>
    </style:style>
    <style:style style:name="T325_1" style:family="text" style:parent-style-name="eop">
      <style:text-properties style:font-name="Arial" fo:font-size="11pt" style:font-size-asian="11pt" style:font-name-complex="Arial" style:font-size-complex="11pt"/>
    </style:style>
    <style:style style:name="P326" style:family="paragraph" style:parent-style-name="paragraph">
      <style:paragraph-properties fo:text-align="justify" fo:margin-top="0cm"/>
    </style:style>
    <style:style style:name="T326_1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6_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6_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6_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6_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P327" style:family="paragraph" style:parent-style-name="paragraph">
      <style:paragraph-properties fo:text-align="justify" fo:margin-top="0cm"/>
      <style:text-properties style:font-name="Arial" fo:font-size="11pt" style:font-size-asian="11pt" style:font-name-complex="Arial" style:font-size-complex="11pt" fo:language-asian="en" fo:country-asian="US"/>
    </style:style>
    <style:style style:name="P328" style:family="paragraph" style:parent-style-name="paragraph">
      <style:paragraph-properties fo:text-align="justify" fo:margin-top="0cm"/>
    </style:style>
    <style:style style:name="T328_1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8_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8_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8_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8_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8_6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8_7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8_8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8_9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8_10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8_11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8_1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8_1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8_1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28_1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P329" style:family="paragraph" style:parent-style-name="paragraph">
      <style:paragraph-properties fo:text-align="justify" fo:margin-top="0cm"/>
      <style:text-properties style:font-name="Arial" fo:font-size="11pt" style:font-size-asian="11pt" style:font-name-complex="Arial" style:font-size-complex="11pt" fo:language-asian="en" fo:country-asian="US"/>
    </style:style>
    <style:style style:name="P330" style:family="paragraph" style:parent-style-name="paragraph">
      <style:paragraph-properties fo:text-align="justify" fo:margin-top="0cm"/>
    </style:style>
    <style:style style:name="T330_1" style:family="text">
      <style:text-properties style:font-name="Arial" fo:font-size="11pt" style:font-size-asian="11pt" style:font-name-complex="Arial" style:font-size-complex="11pt" fo:language-asian="en" fo:country-asian="US" fo:font-weight="bold" style:font-weight-asian="bold" style:font-weight-complex="bold"/>
    </style:style>
    <style:style style:name="T330_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0_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0_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0_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P331" style:family="paragraph" style:parent-style-name="paragraph">
      <style:paragraph-properties fo:text-align="justify" fo:margin-top="0cm"/>
      <style:text-properties style:font-name="Arial" fo:font-size="11pt" style:font-size-asian="11pt" style:font-name-complex="Arial" style:font-size-complex="11pt" fo:language-asian="en" fo:country-asian="US"/>
    </style:style>
    <style:style style:name="P332" style:family="paragraph" style:parent-style-name="paragraph">
      <style:paragraph-properties fo:text-align="justify" fo:margin-top="0cm"/>
    </style:style>
    <style:style style:name="T332_1" style:family="text">
      <style:text-properties style:font-name="Arial" fo:font-size="11pt" style:font-size-asian="11pt" style:font-name-complex="Arial" style:font-size-complex="11pt" fo:language-asian="en" fo:country-asian="US" fo:font-weight="bold" style:font-weight-asian="bold" style:font-weight-complex="bold"/>
    </style:style>
    <style:style style:name="T332_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6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7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8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9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10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11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1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1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1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1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16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17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18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19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20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21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2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2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2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2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26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27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28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29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30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31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3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3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2_3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P333" style:family="paragraph" style:parent-style-name="paragraph">
      <style:paragraph-properties fo:text-align="justify" fo:margin-top="0cm"/>
      <style:text-properties style:font-name="Arial" fo:font-size="11pt" style:font-size-asian="11pt" style:font-name-complex="Arial" style:font-size-complex="11pt" fo:language-asian="en" fo:country-asian="US"/>
    </style:style>
    <style:style style:name="P334" style:family="paragraph" style:parent-style-name="paragraph">
      <style:paragraph-properties fo:text-align="justify" fo:margin-top="0cm"/>
    </style:style>
    <style:style style:name="T334_1" style:family="text">
      <style:text-properties style:font-name="Arial" fo:font-size="11pt" style:font-size-asian="11pt" style:font-name-complex="Arial" style:font-size-complex="11pt" fo:language-asian="en" fo:country-asian="US" fo:font-weight="bold" style:font-weight-asian="bold" style:font-weight-complex="bold"/>
    </style:style>
    <style:style style:name="T334_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4_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4_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4_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P335" style:family="paragraph" style:parent-style-name="paragraph">
      <style:paragraph-properties fo:text-align="justify" fo:margin-top="0cm"/>
      <style:text-properties style:font-name="Arial" fo:font-size="11pt" style:font-size-asian="11pt" style:font-name-complex="Arial" style:font-size-complex="11pt" fo:language-asian="en" fo:country-asian="US"/>
    </style:style>
    <style:style style:name="P336" style:family="paragraph" style:parent-style-name="paragraph">
      <style:paragraph-properties fo:text-align="justify" fo:margin-top="0cm"/>
    </style:style>
    <style:style style:name="T336_1" style:family="text">
      <style:text-properties style:font-name="Arial" fo:font-size="11pt" style:font-size-asian="11pt" style:font-name-complex="Arial" style:font-size-complex="11pt" fo:language-asian="en" fo:country-asian="US" fo:font-weight="bold" style:font-weight-asian="bold" style:font-weight-complex="bold"/>
    </style:style>
    <style:style style:name="T336_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6_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6_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6_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6_6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6_7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6_8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6_9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6_10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P337" style:family="paragraph" style:parent-style-name="paragraph">
      <style:paragraph-properties fo:text-align="justify" fo:margin-top="0cm"/>
      <style:text-properties style:font-name="Arial" fo:font-size="11pt" style:font-size-asian="11pt" style:font-name-complex="Arial" style:font-size-complex="11pt" fo:language-asian="en" fo:country-asian="US"/>
    </style:style>
    <style:style style:name="P338" style:family="paragraph" style:parent-style-name="paragraph">
      <style:paragraph-properties fo:text-align="justify" fo:margin-top="0cm"/>
    </style:style>
    <style:style style:name="T338_1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6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7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8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9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10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11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1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1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1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1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38_16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P339" style:family="paragraph" style:parent-style-name="paragraph">
      <style:paragraph-properties fo:text-align="justify" fo:margin-top="0cm"/>
      <style:text-properties style:font-name="Arial" fo:font-size="11pt" style:font-size-asian="11pt" style:font-name-complex="Arial" style:font-size-complex="11pt" fo:language-asian="en" fo:country-asian="US"/>
    </style:style>
    <style:style style:name="P340" style:family="paragraph" style:parent-style-name="paragraph">
      <style:paragraph-properties fo:text-align="justify" fo:margin-top="0cm"/>
    </style:style>
    <style:style style:name="T340_1" style:family="text">
      <style:text-properties style:font-name="Arial" fo:font-size="11pt" style:font-size-asian="11pt" style:font-name-complex="Arial" style:font-size-complex="11pt" fo:language-asian="en" fo:country-asian="US" fo:font-weight="bold" style:font-weight-asian="bold" style:font-weight-complex="bold"/>
    </style:style>
    <style:style style:name="T340_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6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7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8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9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10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11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1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1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1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1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16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17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18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19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20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21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2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2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2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25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-asian="en" fo:country-asian="US"/>
    </style:style>
    <style:style style:name="T340_26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-asian="en" fo:country-asian="US"/>
    </style:style>
    <style:style style:name="T340_27" style:family="text">
      <style:text-properties fo:font-style="italic" style:font-style-asian="italic" style:font-style-complex="italic" style:font-name="Arial" fo:font-size="11pt" style:font-size-asian="11pt" style:font-name-complex="Arial" style:font-size-complex="11pt" fo:language-asian="en" fo:country-asian="US"/>
    </style:style>
    <style:style style:name="T340_28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29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0_30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P341" style:family="paragraph" style:parent-style-name="paragraph">
      <style:paragraph-properties fo:text-align="justify" fo:margin-top="0cm"/>
      <style:text-properties fo:font-style="italic" style:font-style-asian="italic" style:font-style-complex="italic" fo:font-size="11pt" style:font-name-asian="Arial" style:font-size-asian="11pt" style:font-name-complex="Arial" style:font-size-complex="11pt"/>
    </style:style>
    <style:style style:name="P342" style:family="paragraph" style:parent-style-name="paragraph">
      <style:paragraph-properties fo:text-align="justify" fo:margin-top="0cm"/>
    </style:style>
    <style:style style:name="T342_1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2_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2_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2_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2_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2_6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2_7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2_8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2_9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2_10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2_11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2_1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P343" style:family="paragraph" style:parent-style-name="paragraph">
      <style:paragraph-properties fo:text-align="justify" fo:margin-top="0cm"/>
      <style:text-properties style:font-name="Arial" fo:font-size="11pt" style:font-size-asian="11pt" style:font-name-complex="Arial" style:font-size-complex="11pt" fo:language-asian="en" fo:country-asian="US" fo:font-weight="bold" style:font-weight-asian="bold" style:font-weight-complex="bold"/>
    </style:style>
    <style:style style:name="P344" style:family="paragraph" style:parent-style-name="paragraph">
      <style:paragraph-properties fo:text-align="justify" fo:margin-top="0cm"/>
    </style:style>
    <style:style style:name="T344_1" style:family="text">
      <style:text-properties style:font-name="Arial" fo:font-size="11pt" style:font-size-asian="11pt" style:font-name-complex="Arial" style:font-size-complex="11pt" fo:language-asian="en" fo:country-asian="US" fo:font-weight="bold" style:font-weight-asian="bold" style:font-weight-complex="bold"/>
    </style:style>
    <style:style style:name="T344_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6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7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8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9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10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11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1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13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14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15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16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17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18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19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20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21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T344_22" style:family="text">
      <style:text-properties style:font-name="Arial" fo:font-size="11pt" style:font-size-asian="11pt" style:font-name-complex="Arial" style:font-size-complex="11pt" fo:language-asian="en" fo:country-asian="US"/>
    </style:style>
    <style:style style:name="P345" style:family="paragraph" style:parent-style-name="paragraph">
      <style:paragraph-properties fo:margin-top="0cm" fo:margin-bottom="0cm"/>
    </style:style>
    <style:style style:name="T345_1" style:family="text" style:parent-style-name="eop">
      <style:text-properties style:font-name="Arial" fo:font-size="11pt" style:font-size-asian="11pt" style:font-name-complex="Arial" style:font-size-complex="11pt"/>
    </style:style>
    <style:style style:name="P346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4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7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48" style:family="paragraph" style:parent-style-name="Normal"/>
    <style:style style:name="T34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48_2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348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48_4" style:family="text">
      <style:text-properties fo:font-size="11pt" style:font-size-asian="11pt" style:font-name-complex="Arial" style:font-size-complex="11pt" style:font-weight-complex="bold"/>
    </style:style>
    <style:style style:name="P349" style:family="paragraph" style:parent-style-name="Normal">
      <style:text-properties fo:font-size="11pt" style:font-size-asian="11pt" style:font-name-complex="Arial" style:font-size-complex="11pt" style:font-weight-complex="bold"/>
    </style:style>
    <style:style style:name="P350" style:family="paragraph" style:parent-style-name="Normal">
      <style:paragraph-properties fo:text-align="justify"/>
    </style:style>
    <style:style style:name="T350_1" style:family="text">
      <style:text-properties fo:font-size="11pt" style:font-size-asian="11pt" style:font-name-complex="Arial" style:font-size-complex="11pt"/>
    </style:style>
    <style:style style:name="T350_2" style:family="text">
      <style:text-properties fo:font-size="11pt" style:font-size-asian="11pt" style:font-name-complex="Arial" style:font-size-complex="11pt"/>
    </style:style>
    <style:style style:name="T350_3" style:family="text">
      <style:text-properties fo:font-size="11pt" style:font-size-asian="11pt" style:font-name-complex="Arial" style:font-size-complex="11pt"/>
    </style:style>
    <style:style style:name="P351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52" style:family="paragraph" style:parent-style-name="Normal">
      <style:paragraph-properties fo:text-align="justify"/>
    </style:style>
    <style:style style:name="T352_1" style:family="text">
      <style:text-properties fo:font-size="11pt" style:font-size-asian="11pt" style:font-name-complex="Arial" style:font-size-complex="11pt"/>
    </style:style>
    <style:style style:name="T352_2" style:family="text">
      <style:text-properties fo:font-size="11pt" style:font-size-asian="11pt" style:font-name-complex="Arial" style:font-size-complex="11pt"/>
    </style:style>
    <style:style style:name="T352_3" style:family="text">
      <style:text-properties fo:font-size="11pt" style:font-size-asian="11pt" style:font-name-complex="Arial" style:font-size-complex="11pt"/>
    </style:style>
    <style:style style:name="T352_4" style:family="text">
      <style:text-properties fo:font-size="11pt" style:font-size-asian="11pt" style:font-name-complex="Arial" style:font-size-complex="11pt"/>
    </style:style>
    <style:style style:name="T352_5" style:family="text">
      <style:text-properties fo:font-size="11pt" style:font-size-asian="11pt" style:font-name-complex="Arial" style:font-size-complex="11pt"/>
    </style:style>
    <style:style style:name="T352_6" style:family="text">
      <style:text-properties fo:font-size="11pt" style:font-size-asian="11pt" style:font-name-complex="Arial" style:font-size-complex="11pt"/>
    </style:style>
    <style:style style:name="T352_7" style:family="text">
      <style:text-properties fo:font-size="11pt" style:font-size-asian="11pt" style:font-name-complex="Arial" style:font-size-complex="11pt"/>
    </style:style>
    <style:style style:name="T352_8" style:family="text">
      <style:text-properties fo:font-size="11pt" style:font-size-asian="11pt" style:font-name-complex="Arial" style:font-size-complex="11pt"/>
    </style:style>
    <style:style style:name="T352_9" style:family="text">
      <style:text-properties fo:font-size="11pt" style:font-size-asian="11pt" style:font-name-complex="Arial" style:font-size-complex="11pt"/>
    </style:style>
    <style:style style:name="P353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54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T35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54_2" style:family="text">
      <style:text-properties fo:font-size="11pt" style:font-size-asian="11pt" style:font-name-complex="Arial" style:font-size-complex="11pt"/>
    </style:style>
    <style:style style:name="T354_3" style:family="text">
      <style:text-properties fo:font-size="11pt" style:font-size-asian="11pt" style:font-name-complex="Arial" style:font-size-complex="11pt"/>
    </style:style>
    <style:style style:name="T354_4" style:family="text">
      <style:text-properties fo:font-size="11pt" style:font-size-asian="11pt" style:font-name-complex="Arial" style:font-size-complex="11pt"/>
    </style:style>
    <style:style style:name="P355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T355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55_2" style:family="text">
      <style:text-properties fo:font-size="11pt" style:font-size-asian="11pt" style:font-name-complex="Arial" style:font-size-complex="11pt"/>
    </style:style>
    <style:style style:name="T355_3" style:family="text">
      <style:text-properties fo:font-size="11pt" style:font-size-asian="11pt" style:font-name-complex="Arial" style:font-size-complex="11pt"/>
    </style:style>
    <style:style style:name="T355_4" style:family="text">
      <style:text-properties fo:font-size="11pt" style:font-size-asian="11pt" style:font-name-complex="Arial" style:font-size-complex="11pt"/>
    </style:style>
    <style:style style:name="P356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T35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56_2" style:family="text">
      <style:text-properties fo:font-size="11pt" style:font-size-asian="11pt" style:font-name-complex="Arial" style:font-size-complex="11pt"/>
    </style:style>
    <style:style style:name="T356_3" style:family="text">
      <style:text-properties fo:font-size="11pt" style:font-size-asian="11pt" style:font-name-complex="Arial" style:font-size-complex="11pt"/>
    </style:style>
    <style:style style:name="T356_4" style:family="text">
      <style:text-properties fo:font-size="11pt" style:font-size-asian="11pt" style:font-name-complex="Arial" style:font-size-complex="11pt"/>
    </style:style>
    <style:style style:name="P357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T35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57_2" style:family="text">
      <style:text-properties fo:font-size="11pt" style:font-size-asian="11pt" style:font-name-complex="Arial" style:font-size-complex="11pt"/>
    </style:style>
    <style:style style:name="T357_3" style:family="text">
      <style:text-properties fo:font-size="11pt" style:font-size-asian="11pt" style:font-name-complex="Arial" style:font-size-complex="11pt"/>
    </style:style>
    <style:style style:name="T357_4" style:family="text">
      <style:text-properties fo:font-size="11pt" style:font-size-asian="11pt" style:font-name-complex="Arial" style:font-size-complex="11pt"/>
    </style:style>
    <style:style style:name="T357_5" style:family="text">
      <style:text-properties fo:font-size="11pt" style:font-size-asian="11pt" style:font-name-complex="Arial" style:font-size-complex="11pt"/>
    </style:style>
    <style:style style:name="T357_6" style:family="text">
      <style:text-properties fo:font-size="11pt" style:font-size-asian="11pt" style:font-name-complex="Arial" style:font-size-complex="11pt"/>
    </style:style>
    <style:style style:name="T357_7" style:family="text">
      <style:text-properties fo:font-size="11pt" style:font-size-asian="11pt" style:font-name-complex="Arial" style:font-size-complex="11pt"/>
    </style:style>
    <style:style style:name="Table11" style:family="table">
      <style:table-properties table:align="left" style:width="17.988cm" fo:margin-left="0cm"/>
    </style:style>
    <style:style style:name="Column43" style:family="table-column">
      <style:table-column-properties style:column-width="1.986cm" style:use-optimal-column-width="false"/>
    </style:style>
    <style:style style:name="Column44" style:family="table-column">
      <style:table-column-properties style:column-width="2.512cm" style:use-optimal-column-width="false"/>
    </style:style>
    <style:style style:name="Column45" style:family="table-column">
      <style:table-column-properties style:column-width="2.369cm" style:use-optimal-column-width="false"/>
    </style:style>
    <style:style style:name="Column46" style:family="table-column">
      <style:table-column-properties style:column-width="2.429cm" style:use-optimal-column-width="false"/>
    </style:style>
    <style:style style:name="Column47" style:family="table-column">
      <style:table-column-properties style:column-width="1.692cm" style:use-optimal-column-width="false"/>
    </style:style>
    <style:style style:name="Column48" style:family="table-column">
      <style:table-column-properties style:column-width="2.258cm" style:use-optimal-column-width="false"/>
    </style:style>
    <style:style style:name="Column49" style:family="table-column">
      <style:table-column-properties style:column-width="2.258cm" style:use-optimal-column-width="false"/>
    </style:style>
    <style:style style:name="Column50" style:family="table-column">
      <style:table-column-properties style:column-width="2.485cm" style:use-optimal-column-width="false"/>
    </style:style>
    <style:style style:name="Row30" style:family="table-row">
      <style:table-row-properties style:min-row-height="0.542cm" style:use-optimal-row-height="false"/>
    </style:style>
    <style:style style:name="Cell95" style:family="table-cell">
      <style:table-cell-properties fo:background-color="#d9d9d9" style:vertical-align="top" fo:border-top="#000000 0.026cm solid" fo:border-bottom="#000000 0.018cm solid" fo:padding-left="0.185cm" fo:border-left="#000000 0.026cm solid" fo:padding-right="0.185cm" fo:border-right="#000000 0.018cm solid" fo:wrap-option="wrap"/>
    </style:style>
    <style:style style:name="P358" style:family="paragraph" style:parent-style-name="Normal">
      <style:paragraph-properties fo:keep-with-next="always" fo:keep-together="always"/>
    </style:style>
    <style:style style:name="T358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96" style:family="table-cell">
      <style:table-cell-properties fo:background-color="#d9d9d9" style:vertical-align="top" fo:border-top="#000000 0.026cm solid" fo:border-bottom="#000000 0.018cm solid" fo:padding-left="0.185cm" fo:border-left="#000000 0.018cm solid" fo:padding-right="0.185cm" fo:border-right="#000000 0.018cm solid" fo:wrap-option="wrap"/>
    </style:style>
    <style:style style:name="P359" style:family="paragraph" style:parent-style-name="Normal">
      <style:paragraph-properties fo:keep-with-next="always" fo:keep-together="always"/>
    </style:style>
    <style:style style:name="T359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97" style:family="table-cell">
      <style:table-cell-properties fo:background-color="#d9d9d9" style:vertical-align="top" fo:border-top="#000000 0.026cm solid" fo:border-bottom="#000000 0.018cm solid" fo:padding-left="0.185cm" fo:border-left="#000000 0.018cm solid" fo:padding-right="0.185cm" fo:border-right="#000000 0.018cm solid" fo:wrap-option="wrap"/>
    </style:style>
    <style:style style:name="P360" style:family="paragraph" style:parent-style-name="Normal">
      <style:paragraph-properties fo:keep-with-next="always" fo:keep-together="always"/>
    </style:style>
    <style:style style:name="T360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98" style:family="table-cell">
      <style:table-cell-properties fo:background-color="#d9d9d9" style:vertical-align="top" fo:border-top="#000000 0.026cm solid" fo:border-bottom="#000000 0.018cm solid" fo:padding-left="0.185cm" fo:border-left="#000000 0.018cm solid" fo:padding-right="0.185cm" fo:border-right="#000000 0.018cm solid" fo:wrap-option="wrap"/>
    </style:style>
    <style:style style:name="P361" style:family="paragraph" style:parent-style-name="Normal">
      <style:paragraph-properties fo:keep-with-next="always" fo:keep-together="always"/>
    </style:style>
    <style:style style:name="T361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99" style:family="table-cell">
      <style:table-cell-properties fo:background-color="#d9d9d9" style:vertical-align="top" fo:border-top="#000000 0.026cm solid" fo:border-bottom="#000000 0.018cm solid" fo:padding-left="0.185cm" fo:border-left="#000000 0.018cm solid" fo:padding-right="0.185cm" fo:border-right="#000000 0.018cm solid" fo:wrap-option="wrap"/>
    </style:style>
    <style:style style:name="P362" style:family="paragraph" style:parent-style-name="Normal">
      <style:paragraph-properties fo:keep-with-next="always" fo:keep-together="always"/>
    </style:style>
    <style:style style:name="T362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100" style:family="table-cell">
      <style:table-cell-properties fo:background-color="#d9d9d9" style:vertical-align="top" fo:border-top="#000000 0.026cm solid" fo:border-bottom="#000000 0.018cm solid" fo:padding-left="0.185cm" fo:border-left="#000000 0.018cm solid" fo:padding-right="0.185cm" fo:border-right="#000000 0.018cm solid" fo:wrap-option="wrap"/>
    </style:style>
    <style:style style:name="P363" style:family="paragraph" style:parent-style-name="Normal">
      <style:paragraph-properties fo:keep-with-next="always" fo:keep-together="always"/>
    </style:style>
    <style:style style:name="T363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101" style:family="table-cell">
      <style:table-cell-properties fo:background-color="#d9d9d9" style:vertical-align="top" fo:border-top="#000000 0.026cm solid" fo:border-bottom="#000000 0.018cm solid" fo:padding-left="0.185cm" fo:border-left="#000000 0.018cm solid" fo:padding-right="0.185cm" fo:border-right="#000000 0.018cm solid" fo:wrap-option="wrap"/>
    </style:style>
    <style:style style:name="P364" style:family="paragraph" style:parent-style-name="Normal">
      <style:paragraph-properties fo:keep-with-next="always" fo:keep-together="always"/>
    </style:style>
    <style:style style:name="T364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102" style:family="table-cell">
      <style:table-cell-properties fo:background-color="#d9d9d9" style:vertical-align="top" fo:border-top="#000000 0.026cm solid" fo:border-bottom="#000000 0.018cm solid" fo:padding-left="0.185cm" fo:border-left="#000000 0.018cm solid" fo:padding-right="0.185cm" fo:border-right="#000000 0.026cm solid" fo:wrap-option="wrap"/>
    </style:style>
    <style:style style:name="P365" style:family="paragraph" style:parent-style-name="Normal">
      <style:paragraph-properties fo:keep-with-next="always" fo:keep-together="always"/>
    </style:style>
    <style:style style:name="T365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Row31" style:family="table-row">
      <style:table-row-properties style:min-row-height="0.542cm" style:use-optimal-row-height="false"/>
    </style:style>
    <style:style style:name="Cell103" style:family="table-cell">
      <style:table-cell-properties style:vertical-align="top" fo:border-top="#000000 0.018cm solid" fo:border-bottom="#000000 0.026cm solid" fo:padding-left="0.185cm" fo:border-left="#000000 0.026cm solid" fo:padding-right="0.185cm" fo:border-right="#000000 0.018cm solid" fo:wrap-option="wrap"/>
    </style:style>
    <style:style style:name="P366" style:family="paragraph" style:parent-style-name="Normal">
      <style:paragraph-properties fo:keep-with-next="always" fo:keep-together="always"/>
    </style:style>
    <style:style style:name="T366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104" style:family="table-cell">
      <style:table-cell-properties fo:background-color="#8064a2" style:vertical-align="top" fo:border-top="#000000 0.018cm solid" fo:border-bottom="#000000 0.026cm solid" fo:padding-left="0.185cm" fo:border-left="#000000 0.018cm solid" fo:padding-right="0.185cm" fo:border-right="#000000 0.018cm solid" fo:wrap-option="wrap"/>
    </style:style>
    <style:style style:name="P367" style:family="paragraph" style:parent-style-name="Normal">
      <style:paragraph-properties fo:keep-with-next="always" fo:keep-together="always"/>
    </style:style>
    <style:style style:name="T367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105" style:family="table-cell">
      <style:table-cell-properties fo:background-color="#8064a2" style:vertical-align="top" fo:border-top="#000000 0.018cm solid" fo:border-bottom="#000000 0.026cm solid" fo:padding-left="0.185cm" fo:border-left="#000000 0.018cm solid" fo:padding-right="0.185cm" fo:border-right="#000000 0.018cm solid" fo:wrap-option="wrap"/>
    </style:style>
    <style:style style:name="P368" style:family="paragraph" style:parent-style-name="Normal">
      <style:paragraph-properties fo:keep-with-next="always" fo:keep-together="always"/>
    </style:style>
    <style:style style:name="T368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106" style:family="table-cell">
      <style:table-cell-properties fo:background-color="#ffff00" style:vertical-align="top" fo:border-top="#000000 0.018cm solid" fo:border-bottom="#000000 0.026cm solid" fo:padding-left="0.185cm" fo:border-left="#000000 0.018cm solid" fo:padding-right="0.185cm" fo:border-right="#000000 0.018cm solid" fo:wrap-option="wrap"/>
    </style:style>
    <style:style style:name="P369" style:family="paragraph" style:parent-style-name="Normal">
      <style:paragraph-properties fo:keep-with-next="always" fo:keep-together="always"/>
    </style:style>
    <style:style style:name="T369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107" style:family="table-cell">
      <style:table-cell-properties fo:background-color="#ffff00" style:vertical-align="top" fo:border-top="#000000 0.018cm solid" fo:border-bottom="#000000 0.026cm solid" fo:padding-left="0.185cm" fo:border-left="#000000 0.018cm solid" fo:padding-right="0.185cm" fo:border-right="#000000 0.018cm solid" fo:wrap-option="wrap"/>
    </style:style>
    <style:style style:name="P370" style:family="paragraph" style:parent-style-name="Normal">
      <style:paragraph-properties fo:keep-with-next="always" fo:keep-together="always"/>
    </style:style>
    <style:style style:name="T370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T370_2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108" style:family="table-cell">
      <style:table-cell-properties fo:background-color="#ffff00" style:vertical-align="top" fo:border-top="#000000 0.018cm solid" fo:border-bottom="#000000 0.026cm solid" fo:padding-left="0.185cm" fo:border-left="#000000 0.018cm solid" fo:padding-right="0.185cm" fo:border-right="#000000 0.018cm solid" fo:wrap-option="wrap"/>
    </style:style>
    <style:style style:name="P371" style:family="paragraph" style:parent-style-name="Normal">
      <style:paragraph-properties fo:keep-with-next="always" fo:keep-together="always"/>
    </style:style>
    <style:style style:name="T371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T371_2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T371_3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109" style:family="table-cell">
      <style:table-cell-properties fo:background-color="#ffff00" style:vertical-align="top" fo:border-top="#000000 0.018cm solid" fo:border-bottom="#000000 0.026cm solid" fo:padding-left="0.185cm" fo:border-left="#000000 0.018cm solid" fo:padding-right="0.185cm" fo:border-right="#000000 0.018cm solid" fo:wrap-option="wrap"/>
    </style:style>
    <style:style style:name="P372" style:family="paragraph" style:parent-style-name="Normal">
      <style:paragraph-properties fo:keep-with-next="always" fo:keep-together="always"/>
    </style:style>
    <style:style style:name="T372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Cell110" style:family="table-cell">
      <style:table-cell-properties fo:background-color="#ffff00" style:vertical-align="top" fo:border-top="#000000 0.018cm solid" fo:border-bottom="#000000 0.026cm solid" fo:padding-left="0.185cm" fo:border-left="#000000 0.018cm solid" fo:padding-right="0.185cm" fo:border-right="#000000 0.026cm solid" fo:wrap-option="wrap"/>
    </style:style>
    <style:style style:name="P373" style:family="paragraph" style:parent-style-name="Normal">
      <style:paragraph-properties fo:keep-with-next="always" fo:keep-together="always"/>
    </style:style>
    <style:style style:name="T373_1" style:family="text">
      <style:text-properties style:font-name="Arial" fo:font-size="9.5pt" style:font-size-asian="9.5pt" style:font-name-complex="Arial" style:font-size-complex="9.5pt" fo:language="en" fo:language-asian="en" fo:language-complex="ar" fo:country="GB" fo:country-asian="US" fo:country-complex="SA"/>
    </style:style>
    <style:style style:name="P374" style:family="paragraph" style:parent-style-name="Normal">
      <style:text-properties fo:font-style="italic" style:font-style-asian="italic" style:font-style-complex="italic" fo:font-size="11pt" style:font-size-asian="11pt" style:font-name-complex="Arial" style:font-size-complex="11pt" style:font-weight-complex="bold"/>
    </style:style>
    <style:style style:name="P375" style:family="paragraph" style:parent-style-name="Normal">
      <style:text-properties fo:font-size="11pt" style:font-size-asian="11pt" style:font-name-complex="Arial" style:font-size-complex="11pt"/>
    </style:style>
    <style:style style:name="P376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376_1" style:family="text">
      <style:text-properties fo:font-size="11pt" style:font-size-asian="11pt" style:font-name-complex="Arial" style:font-size-complex="11pt" fo:font-weight="bold" style:font-weight-asian="bold"/>
    </style:style>
    <style:style style:name="T376_2" style:family="text">
      <style:text-properties fo:font-size="11pt" style:font-size-asian="11pt" style:font-size-complex="11pt" fo:font-weight="bold" style:font-weight-asian="bold"/>
    </style:style>
    <style:style style:name="T376_3" style:family="text">
      <style:text-properties fo:font-size="11pt" style:font-size-asian="11pt" style:font-size-complex="11pt" fo:font-weight="bold" style:font-weight-asian="bold"/>
    </style:style>
    <style:style style:name="T376_4" style:family="text">
      <style:text-properties fo:font-size="11pt" style:font-size-asian="11pt" style:font-size-complex="11pt" fo:font-weight="bold" style:font-weight-asian="bold"/>
    </style:style>
    <style:style style:name="P377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78" style:family="paragraph" style:parent-style-name="Normal"/>
    <style:style style:name="T378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78_2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378_3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378_4" style:family="text">
      <style:text-properties fo:font-size="11pt" style:font-size-asian="11pt" style:font-name-complex="Arial" style:font-size-complex="11pt" fo:font-weight="bold" style:font-weight-asian="bold" style:font-weight-complex="bold" style:text-underline-style="solid" style:text-underline-color="font-color"/>
    </style:style>
    <style:style style:name="T378_5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79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380" style:family="paragraph" style:parent-style-name="Normal">
      <style:paragraph-properties fo:text-align="justify"/>
    </style:style>
    <style:style style:name="T380_1" style:family="text">
      <style:text-properties fo:font-size="11pt" style:font-size-asian="11pt" style:font-name-complex="Arial" style:font-size-complex="11pt" style:font-weight-complex="bold"/>
    </style:style>
    <style:style style:name="T380_2" style:family="text">
      <style:text-properties fo:font-size="11pt" style:font-size-asian="11pt" style:font-name-complex="Arial" style:font-size-complex="11pt" style:font-weight-complex="bold"/>
    </style:style>
    <style:style style:name="T380_3" style:family="text">
      <style:text-properties style:font-style-complex="italic" fo:font-size="11pt" style:font-size-asian="11pt" style:font-name-complex="Arial" style:font-size-complex="11pt"/>
    </style:style>
    <style:style style:name="T380_4" style:family="text">
      <style:text-properties style:font-style-complex="italic" fo:font-size="11pt" style:font-size-asian="11pt" style:font-name-complex="Arial" style:font-size-complex="11pt"/>
    </style:style>
    <style:style style:name="T380_5" style:family="text">
      <style:text-properties style:font-style-complex="italic" fo:font-size="11pt" style:font-size-asian="11pt" style:font-name-complex="Arial" style:font-size-complex="11pt"/>
    </style:style>
    <style:style style:name="T380_6" style:family="text">
      <style:text-properties style:font-style-complex="italic" fo:font-size="11pt" style:font-size-asian="11pt" style:font-name-complex="Arial" style:font-size-complex="11pt"/>
    </style:style>
    <style:style style:name="T380_7" style:family="text">
      <style:text-properties style:font-style-complex="italic" fo:font-size="11pt" style:font-size-asian="11pt" style:font-name-complex="Arial" style:font-size-complex="11pt"/>
    </style:style>
    <style:style style:name="T380_8" style:family="text">
      <style:text-properties style:font-style-complex="italic" fo:font-size="11pt" style:font-size-asian="11pt" style:font-name-complex="Arial" style:font-size-complex="11pt"/>
    </style:style>
    <style:style style:name="T380_9" style:family="text">
      <style:text-properties fo:font-size="11pt" style:font-size-asian="11pt" style:font-name-complex="Arial" style:font-size-complex="11pt" style:font-weight-complex="bold"/>
    </style:style>
    <style:style style:name="T380_10" style:family="text">
      <style:text-properties fo:font-size="11pt" style:font-size-asian="11pt" style:font-name-complex="Arial" style:font-size-complex="11pt" style:font-weight-complex="bold"/>
    </style:style>
    <style:style style:name="T380_11" style:family="text">
      <style:text-properties fo:font-size="11pt" style:font-size-asian="11pt" style:font-name-complex="Arial" style:font-size-complex="11pt" style:font-weight-complex="bold"/>
    </style:style>
    <style:style style:name="T380_12" style:family="text">
      <style:text-properties fo:font-size="11pt" style:font-size-asian="11pt" style:font-name-complex="Arial" style:font-size-complex="11pt" style:font-weight-complex="bold"/>
    </style:style>
    <style:style style:name="T380_13" style:family="text">
      <style:text-properties fo:font-size="11pt" style:font-size-asian="11pt" style:font-name-complex="Arial" style:font-size-complex="11pt" style:font-weight-complex="bold"/>
    </style:style>
    <style:style style:name="T380_14" style:family="text">
      <style:text-properties fo:font-size="11pt" style:font-size-asian="11pt" style:font-name-complex="Arial" style:font-size-complex="11pt" style:font-weight-complex="bold"/>
    </style:style>
    <style:style style:name="T380_15" style:family="text">
      <style:text-properties fo:font-size="11pt" style:font-size-asian="11pt" style:font-name-complex="Arial" style:font-size-complex="11pt" style:font-weight-complex="bold"/>
    </style:style>
    <style:style style:name="T380_16" style:family="text">
      <style:text-properties fo:font-size="11pt" style:font-size-asian="11pt" style:font-name-complex="Arial" style:font-size-complex="11pt" style:font-weight-complex="bold"/>
    </style:style>
    <style:style style:name="T380_17" style:family="text">
      <style:text-properties fo:font-size="11pt" style:font-size-asian="11pt" style:font-name-complex="Arial" style:font-size-complex="11pt" style:font-weight-complex="bold"/>
    </style:style>
    <style:style style:name="T380_18" style:family="text">
      <style:text-properties fo:font-size="11pt" style:font-size-asian="11pt" style:font-name-complex="Arial" style:font-size-complex="11pt" style:font-weight-complex="bold"/>
    </style:style>
    <style:style style:name="T380_19" style:family="text">
      <style:text-properties fo:font-size="11pt" style:font-size-asian="11pt" style:font-name-complex="Arial" style:font-size-complex="11pt" style:font-weight-complex="bold"/>
    </style:style>
    <style:style style:name="T380_20" style:family="text">
      <style:text-properties fo:font-size="11pt" style:font-size-asian="11pt" style:font-name-complex="Arial" style:font-size-complex="11pt" style:font-weight-complex="bold"/>
    </style:style>
    <style:style style:name="T380_21" style:family="text">
      <style:text-properties fo:font-size="11pt" style:font-size-asian="11pt" style:font-name-complex="Arial" style:font-size-complex="11pt" style:font-weight-complex="bold"/>
    </style:style>
    <style:style style:name="T380_22" style:family="text">
      <style:text-properties fo:font-size="11pt" style:font-size-asian="11pt" style:font-name-complex="Arial" style:font-size-complex="11pt" style:font-weight-complex="bold"/>
    </style:style>
    <style:style style:name="T380_23" style:family="text">
      <style:text-properties fo:font-size="11pt" style:font-size-asian="11pt" style:font-name-complex="Arial" style:font-size-complex="11pt" style:font-weight-complex="bold"/>
    </style:style>
    <style:style style:name="T380_24" style:family="text">
      <style:text-properties fo:font-size="11pt" style:font-size-asian="11pt" style:font-name-complex="Arial" style:font-size-complex="11pt" style:font-weight-complex="bold"/>
    </style:style>
    <style:style style:name="T380_25" style:family="text">
      <style:text-properties fo:font-size="11pt" style:font-size-asian="11pt" style:font-name-complex="Arial" style:font-size-complex="11pt" style:font-weight-complex="bold"/>
    </style:style>
    <style:style style:name="T380_26" style:family="text">
      <style:text-properties fo:font-size="11pt" style:font-size-asian="11pt" style:font-name-complex="Arial" style:font-size-complex="11pt" style:font-weight-complex="bold"/>
    </style:style>
    <style:style style:name="T380_27" style:family="text">
      <style:text-properties fo:font-size="11pt" style:font-size-asian="11pt" style:font-name-complex="Arial" style:font-size-complex="11pt" style:font-weight-complex="bold"/>
    </style:style>
    <style:style style:name="T380_28" style:family="text">
      <style:text-properties fo:font-size="11pt" style:font-size-asian="11pt" style:font-name-complex="Arial" style:font-size-complex="11pt" style:font-weight-complex="bold"/>
    </style:style>
    <style:style style:name="T380_29" style:family="text">
      <style:text-properties fo:font-size="11pt" style:font-size-asian="11pt" style:font-name-complex="Arial" style:font-size-complex="11pt" style:font-weight-complex="bold"/>
    </style:style>
    <style:style style:name="T380_30" style:family="text">
      <style:text-properties fo:font-size="11pt" style:font-size-asian="11pt" style:font-name-complex="Arial" style:font-size-complex="11pt" style:font-weight-complex="bold"/>
    </style:style>
    <style:style style:name="T380_31" style:family="text">
      <style:text-properties fo:font-size="11pt" style:font-size-asian="11pt" style:font-name-complex="Arial" style:font-size-complex="11pt" style:font-weight-complex="bold"/>
    </style:style>
    <style:style style:name="T380_32" style:family="text">
      <style:text-properties fo:font-size="11pt" style:font-size-asian="11pt" style:font-name-complex="Arial" style:font-size-complex="11pt" style:font-weight-complex="bold"/>
    </style:style>
    <style:style style:name="T380_33" style:family="text">
      <style:text-properties fo:font-size="11pt" style:font-size-asian="11pt" style:font-name-complex="Arial" style:font-size-complex="11pt" style:font-weight-complex="bold"/>
    </style:style>
    <style:style style:name="T380_34" style:family="text">
      <style:text-properties fo:font-size="11pt" style:font-size-asian="11pt" style:font-name-complex="Arial" style:font-size-complex="11pt" style:font-weight-complex="bold"/>
    </style:style>
    <style:style style:name="T380_35" style:family="text">
      <style:text-properties fo:font-size="11pt" style:font-size-asian="11pt" style:font-name-complex="Arial" style:font-size-complex="11pt" style:font-weight-complex="bold"/>
    </style:style>
    <style:style style:name="T380_36" style:family="text">
      <style:text-properties fo:font-size="11pt" style:font-size-asian="11pt" style:font-name-complex="Arial" style:font-size-complex="11pt" style:font-weight-complex="bold"/>
    </style:style>
    <style:style style:name="P381" style:family="paragraph" style:parent-style-name="Normal">
      <style:paragraph-properties fo:text-align="justify"/>
      <style:text-properties fo:font-size="11pt" style:font-size-asian="11pt" style:font-name-complex="Arial" style:font-size-complex="11pt" style:font-weight-complex="bold"/>
    </style:style>
    <style:style style:name="P382" style:family="paragraph" style:parent-style-name="Normal">
      <style:paragraph-properties fo:text-align="justify"/>
    </style:style>
    <style:style style:name="T382_1" style:family="text">
      <style:text-properties fo:font-size="11pt" style:font-size-asian="11pt" style:font-name-complex="Arial" style:font-size-complex="11pt" style:font-weight-complex="bold"/>
    </style:style>
    <style:style style:name="T382_2" style:family="text">
      <style:text-properties fo:font-size="11pt" style:font-size-asian="11pt" style:font-name-complex="Arial" style:font-size-complex="11pt" style:font-weight-complex="bold"/>
    </style:style>
    <style:style style:name="T382_3" style:family="text">
      <style:text-properties fo:font-size="11pt" style:font-size-asian="11pt" style:font-name-complex="Arial" style:font-size-complex="11pt" style:font-weight-complex="bold"/>
    </style:style>
    <style:style style:name="T382_4" style:family="text">
      <style:text-properties fo:font-size="11pt" style:font-size-asian="11pt" style:font-name-complex="Arial" style:font-size-complex="11pt" style:font-weight-complex="bold"/>
    </style:style>
    <style:style style:name="T382_5" style:family="text">
      <style:text-properties fo:font-size="11pt" style:font-size-asian="11pt" style:font-name-complex="Arial" style:font-size-complex="11pt" style:font-weight-complex="bold"/>
    </style:style>
    <style:style style:name="T382_6" style:family="text">
      <style:text-properties fo:font-size="11pt" style:font-size-asian="11pt" style:font-name-complex="Arial" style:font-size-complex="11pt" style:font-weight-complex="bold"/>
    </style:style>
    <style:style style:name="T382_7" style:family="text">
      <style:text-properties fo:font-size="11pt" style:font-size-asian="11pt" style:font-name-complex="Arial" style:font-size-complex="11pt" style:font-weight-complex="bold"/>
    </style:style>
    <style:style style:name="T382_8" style:family="text">
      <style:text-properties fo:font-size="11pt" style:font-size-asian="11pt" style:font-name-complex="Arial" style:font-size-complex="11pt" style:font-weight-complex="bold"/>
    </style:style>
    <style:style style:name="T382_9" style:family="text">
      <style:text-properties fo:font-size="11pt" style:font-size-asian="11pt" style:font-name-complex="Arial" style:font-size-complex="11pt" style:font-weight-complex="bold"/>
    </style:style>
    <style:style style:name="T382_10" style:family="text">
      <style:text-properties fo:font-size="11pt" style:font-size-asian="11pt" style:font-name-complex="Arial" style:font-size-complex="11pt" style:font-weight-complex="bold"/>
    </style:style>
    <style:style style:name="T382_11" style:family="text">
      <style:text-properties fo:font-size="11pt" style:font-size-asian="11pt" style:font-name-complex="Arial" style:font-size-complex="11pt" style:font-weight-complex="bold"/>
    </style:style>
    <style:style style:name="T382_12" style:family="text">
      <style:text-properties fo:font-size="11pt" style:font-size-asian="11pt" style:font-name-complex="Arial" style:font-size-complex="11pt" style:font-weight-complex="bold"/>
    </style:style>
    <style:style style:name="T382_13" style:family="text">
      <style:text-properties fo:font-size="11pt" style:font-size-asian="11pt" style:font-name-complex="Arial" style:font-size-complex="11pt" style:font-weight-complex="bold"/>
    </style:style>
    <style:style style:name="T382_14" style:family="text">
      <style:text-properties fo:font-size="11pt" style:font-size-asian="11pt" style:font-name-complex="Arial" style:font-size-complex="11pt" style:font-weight-complex="bold"/>
    </style:style>
    <style:style style:name="T382_15" style:family="text">
      <style:text-properties fo:font-size="11pt" style:font-size-asian="11pt" style:font-name-complex="Arial" style:font-size-complex="11pt" style:font-weight-complex="bold"/>
    </style:style>
    <style:style style:name="T382_16" style:family="text">
      <style:text-properties fo:font-size="11pt" style:font-size-asian="11pt" style:font-name-complex="Arial" style:font-size-complex="11pt" style:font-weight-complex="bold"/>
    </style:style>
    <style:style style:name="T382_17" style:family="text">
      <style:text-properties fo:font-size="11pt" style:font-size-asian="11pt" style:font-name-complex="Arial" style:font-size-complex="11pt" style:font-weight-complex="bold"/>
    </style:style>
    <style:style style:name="T382_18" style:family="text">
      <style:text-properties fo:font-size="11pt" style:font-size-asian="11pt" style:font-name-complex="Arial" style:font-size-complex="11pt" style:font-weight-complex="bold"/>
    </style:style>
    <style:style style:name="T382_19" style:family="text">
      <style:text-properties fo:font-size="11pt" style:font-size-asian="11pt" style:font-name-complex="Arial" style:font-size-complex="11pt" style:font-weight-complex="bold"/>
    </style:style>
    <style:style style:name="T382_20" style:family="text">
      <style:text-properties fo:font-size="11pt" style:font-size-asian="11pt" style:font-name-complex="Arial" style:font-size-complex="11pt" style:font-weight-complex="bold"/>
    </style:style>
    <style:style style:name="T382_21" style:family="text">
      <style:text-properties fo:font-size="11pt" style:font-size-asian="11pt" style:font-name-complex="Arial" style:font-size-complex="11pt" style:font-weight-complex="bold"/>
    </style:style>
    <style:style style:name="T382_22" style:family="text">
      <style:text-properties fo:font-size="11pt" style:font-size-asian="11pt" style:font-name-complex="Arial" style:font-size-complex="11pt" style:font-weight-complex="bold"/>
    </style:style>
    <style:style style:name="T382_23" style:family="text">
      <style:text-properties fo:font-size="11pt" style:font-size-asian="11pt" style:font-name-complex="Arial" style:font-size-complex="11pt" style:font-weight-complex="bold"/>
    </style:style>
    <style:style style:name="T382_24" style:family="text">
      <style:text-properties fo:font-size="11pt" style:font-size-asian="11pt" style:font-name-complex="Arial" style:font-size-complex="11pt" style:font-weight-complex="bold"/>
    </style:style>
    <style:style style:name="T382_25" style:family="text">
      <style:text-properties fo:font-size="11pt" style:font-size-asian="11pt" style:font-name-complex="Arial" style:font-size-complex="11pt" style:font-weight-complex="bold"/>
    </style:style>
    <style:style style:name="T382_26" style:family="text">
      <style:text-properties fo:font-size="11pt" style:font-size-asian="11pt" style:font-name-complex="Arial" style:font-size-complex="11pt" style:font-weight-complex="bold"/>
    </style:style>
    <style:style style:name="T382_27" style:family="text">
      <style:text-properties fo:font-size="11pt" style:font-size-asian="11pt" style:font-name-complex="Arial" style:font-size-complex="11pt" style:font-weight-complex="bold"/>
    </style:style>
    <style:style style:name="T382_28" style:family="text">
      <style:text-properties fo:font-size="11pt" style:font-size-asian="11pt" style:font-name-complex="Arial" style:font-size-complex="11pt" style:font-weight-complex="bold"/>
    </style:style>
    <style:style style:name="T382_29" style:family="text">
      <style:text-properties fo:font-size="11pt" style:font-size-asian="11pt" style:font-name-complex="Arial" style:font-size-complex="11pt" style:font-weight-complex="bold"/>
    </style:style>
    <style:style style:name="T382_30" style:family="text">
      <style:text-properties fo:font-size="11pt" style:font-size-asian="11pt" style:font-name-complex="Arial" style:font-size-complex="11pt" style:font-weight-complex="bold"/>
    </style:style>
    <style:style style:name="T382_31" style:family="text">
      <style:text-properties fo:font-size="11pt" style:font-size-asian="11pt" style:font-name-complex="Arial" style:font-size-complex="11pt" style:font-weight-complex="bold"/>
    </style:style>
    <style:style style:name="T382_32" style:family="text">
      <style:text-properties fo:font-size="11pt" style:font-size-asian="11pt" style:font-name-complex="Arial" style:font-size-complex="11pt" style:font-weight-complex="bold"/>
    </style:style>
    <style:style style:name="T382_33" style:family="text">
      <style:text-properties fo:font-size="11pt" style:font-size-asian="11pt" style:font-name-complex="Arial" style:font-size-complex="11pt" style:font-weight-complex="bold"/>
    </style:style>
    <style:style style:name="T382_34" style:family="text">
      <style:text-properties fo:font-size="11pt" style:font-size-asian="11pt" style:font-name-complex="Arial" style:font-size-complex="11pt" style:font-weight-complex="bold"/>
    </style:style>
    <style:style style:name="T382_35" style:family="text">
      <style:text-properties fo:font-size="11pt" style:font-size-asian="11pt" style:font-name-complex="Arial" style:font-size-complex="11pt" style:font-weight-complex="bold"/>
    </style:style>
    <style:style style:name="T382_36" style:family="text">
      <style:text-properties fo:font-size="11pt" style:font-size-asian="11pt" style:font-name-complex="Arial" style:font-size-complex="11pt" style:font-weight-complex="bold"/>
    </style:style>
    <style:style style:name="T382_37" style:family="text">
      <style:text-properties fo:font-size="11pt" style:font-size-asian="11pt" style:font-name-complex="Arial" style:font-size-complex="11pt" style:font-weight-complex="bold"/>
    </style:style>
    <style:style style:name="T382_38" style:family="text">
      <style:text-properties fo:font-size="11pt" style:font-size-asian="11pt" style:font-name-complex="Arial" style:font-size-complex="11pt" style:font-weight-complex="bold"/>
    </style:style>
    <style:style style:name="T382_39" style:family="text">
      <style:text-properties fo:font-size="11pt" style:font-size-asian="11pt" style:font-name-complex="Arial" style:font-size-complex="11pt" style:font-weight-complex="bold"/>
    </style:style>
    <style:style style:name="T382_40" style:family="text">
      <style:text-properties fo:font-size="11pt" style:font-size-asian="11pt" style:font-name-complex="Arial" style:font-size-complex="11pt" style:font-weight-complex="bold"/>
    </style:style>
    <style:style style:name="P383" style:family="paragraph" style:parent-style-name="Normal"/>
    <style:style style:name="T383_1" style:family="text">
      <style:text-properties fo:font-size="11pt" style:font-size-asian="11pt" style:font-name-complex="Arial" style:font-size-complex="11pt" style:font-weight-complex="bold"/>
    </style:style>
    <style:style style:name="P384" style:family="paragraph" style:parent-style-name="Normal">
      <style:paragraph-properties fo:text-align="justify"/>
    </style:style>
    <style:style style:name="T384_1" style:family="text">
      <style:text-properties fo:font-size="11pt" style:font-size-asian="11pt" style:font-name-complex="Arial" style:font-size-complex="11pt"/>
    </style:style>
    <style:style style:name="T384_2" style:family="text">
      <style:text-properties fo:font-size="11pt" style:font-size-asian="11pt" style:font-name-complex="Arial" style:font-size-complex="11pt"/>
    </style:style>
    <style:style style:name="T384_3" style:family="text">
      <style:text-properties fo:font-size="11pt" style:font-size-asian="11pt" style:font-name-complex="Arial" style:font-size-complex="11pt"/>
    </style:style>
    <style:style style:name="P385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86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T386_1" style:family="text">
      <style:text-properties fo:font-size="11pt" style:font-size-asian="11pt" style:font-name-complex="Arial" style:font-size-complex="11pt"/>
    </style:style>
    <style:style style:name="T386_2" style:family="text">
      <style:text-properties fo:font-size="11pt" style:font-size-asian="11pt" style:font-name-complex="Arial" style:font-size-complex="11pt"/>
    </style:style>
    <style:style style:name="T386_3" style:family="text">
      <style:text-properties fo:font-size="11pt" style:font-size-asian="11pt" style:font-name-complex="Arial" style:font-size-complex="11pt"/>
    </style:style>
    <style:style style:name="P387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T387_1" style:family="text">
      <style:text-properties fo:font-size="11pt" style:font-size-asian="11pt" style:font-name-complex="Arial" style:font-size-complex="11pt"/>
    </style:style>
    <style:style style:name="T387_2" style:family="text">
      <style:text-properties fo:font-size="11pt" style:font-size-asian="11pt" style:font-name-complex="Arial" style:font-size-complex="11pt"/>
    </style:style>
    <style:style style:name="T387_3" style:family="text">
      <style:text-properties fo:font-size="11pt" style:font-size-asian="11pt" style:font-name-complex="Arial" style:font-size-complex="11pt"/>
    </style:style>
    <style:style style:name="T387_4" style:family="text">
      <style:text-properties fo:font-size="11pt" style:font-size-asian="11pt" style:font-name-complex="Arial" style:font-size-complex="11pt"/>
    </style:style>
    <style:style style:name="T387_5" style:family="text">
      <style:text-properties fo:font-size="11pt" style:font-size-asian="11pt" style:font-name-complex="Arial" style:font-size-complex="11pt"/>
    </style:style>
    <style:style style:name="T387_6" style:family="text">
      <style:text-properties fo:font-size="11pt" style:font-size-asian="11pt" style:font-name-complex="Arial" style:font-size-complex="11pt"/>
    </style:style>
    <style:style style:name="T387_7" style:family="text">
      <style:text-properties fo:font-size="11pt" style:font-size-asian="11pt" style:font-name-complex="Arial" style:font-size-complex="11pt"/>
    </style:style>
    <style:style style:name="P388" style:family="paragraph" style:parent-style-name="List_20_Paragraph">
      <style:paragraph-properties fo:margin-bottom="0.423cm"/>
      <style:text-properties fo:font-size="11pt" style:font-size-asian="11pt" style:font-name-complex="Arial" style:font-size-complex="11pt"/>
    </style:style>
    <style:style style:name="T388_1" style:family="text">
      <style:text-properties fo:font-size="11pt" style:font-size-asian="11pt" style:font-name-complex="Arial" style:font-size-complex="11pt"/>
    </style:style>
    <style:style style:name="T388_2" style:family="text">
      <style:text-properties fo:font-size="11pt" style:font-size-asian="11pt" style:font-name-complex="Arial" style:font-size-complex="11pt"/>
    </style:style>
    <style:style style:name="T388_3" style:family="text">
      <style:text-properties fo:font-size="11pt" style:font-size-asian="11pt" style:font-name-complex="Arial" style:font-size-complex="11pt"/>
    </style:style>
    <style:style style:name="T388_4" style:family="text">
      <style:text-properties fo:font-size="11pt" style:font-size-asian="11pt" style:font-name-complex="Arial" style:font-size-complex="11pt"/>
    </style:style>
    <style:style style:name="T388_5" style:family="text">
      <style:text-properties fo:font-size="11pt" style:font-size-asian="11pt" style:font-name-complex="Arial" style:font-size-complex="11pt"/>
    </style:style>
    <style:style style:name="T388_6" style:family="text">
      <style:text-properties fo:font-size="11pt" style:font-size-asian="11pt" style:font-name-complex="Arial" style:font-size-complex="11pt"/>
    </style:style>
    <style:style style:name="T388_7" style:family="text">
      <style:text-properties fo:font-size="11pt" style:font-size-asian="11pt" style:font-name-complex="Arial" style:font-size-complex="11pt"/>
    </style:style>
    <style:style style:name="P389" style:family="paragraph" style:parent-style-name="Normal"/>
    <style:style style:name="T389_1" style:family="text">
      <style:text-properties fo:font-size="11pt" style:font-size-asian="11pt" style:font-size-complex="11pt" fo:font-weight="bold" style:font-weight-asian="bold"/>
    </style:style>
    <style:style style:name="P390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91" style:family="paragraph" style:parent-style-name="Normal">
      <style:paragraph-properties fo:text-align="justify"/>
    </style:style>
    <style:style style:name="T391_1" style:family="text">
      <style:text-properties fo:font-size="11pt" style:font-size-asian="11pt" style:font-size-complex="11pt"/>
    </style:style>
    <style:style style:name="T391_2" style:family="text">
      <style:text-properties fo:font-size="11pt" style:font-size-asian="11pt" style:font-name-complex="Arial" style:font-size-complex="11pt"/>
    </style:style>
    <style:style style:name="T391_3" style:family="text">
      <style:text-properties fo:font-size="11pt" style:font-size-asian="11pt" style:font-size-complex="11pt"/>
    </style:style>
    <style:style style:name="P392" style:family="paragraph" style:parent-style-name="Normal">
      <style:paragraph-properties fo:text-align="justify"/>
      <style:text-properties fo:font-size="11pt" style:font-size-asian="11pt" style:font-name-complex="Arial" style:font-size-complex="11pt"/>
    </style:style>
    <style:style style:name="P393" style:family="paragraph" style:parent-style-name="Normal">
      <style:paragraph-properties fo:text-align="justify"/>
    </style:style>
    <style:style style:name="T393_1" style:family="text">
      <style:text-properties fo:font-size="11pt" style:font-size-asian="11pt" style:font-size-complex="11pt"/>
    </style:style>
    <style:style style:name="T393_2" style:family="text">
      <style:text-properties fo:font-size="11pt" style:font-size-asian="11pt" style:font-size-complex="11pt"/>
    </style:style>
    <style:style style:name="T393_3" style:family="text">
      <style:text-properties fo:font-size="11pt" style:font-size-asian="11pt" style:font-size-complex="11pt"/>
    </style:style>
    <style:style style:name="T393_4" style:family="text">
      <style:text-properties fo:font-size="11pt" style:font-size-asian="11pt" style:font-size-complex="11pt"/>
    </style:style>
    <style:style style:name="T393_5" style:family="text">
      <style:text-properties fo:font-size="11pt" style:font-size-asian="11pt" style:font-size-complex="11pt"/>
    </style:style>
    <style:style style:name="T393_6" style:family="text">
      <style:text-properties fo:font-size="11pt" style:font-size-asian="11pt" style:font-size-complex="11pt"/>
    </style:style>
    <style:style style:name="T393_7" style:family="text">
      <style:text-properties fo:font-size="11pt" style:font-size-asian="11pt" style:font-size-complex="11pt"/>
    </style:style>
    <style:style style:name="T393_8" style:family="text">
      <style:text-properties fo:font-size="11pt" style:font-size-asian="11pt" style:font-size-complex="11pt"/>
    </style:style>
    <style:style style:name="T393_9" style:family="text">
      <style:text-properties fo:font-size="11pt" style:font-size-asian="11pt" style:font-size-complex="11pt"/>
    </style:style>
    <style:style style:name="T393_10" style:family="text">
      <style:text-properties fo:font-size="11pt" style:font-size-asian="11pt" style:font-size-complex="11pt"/>
    </style:style>
    <style:style style:name="T393_11" style:family="text">
      <style:text-properties fo:font-size="11pt" style:font-size-asian="11pt" style:font-size-complex="11pt"/>
    </style:style>
    <style:style style:name="T393_12" style:family="text">
      <style:text-properties fo:font-size="11pt" style:font-size-asian="11pt" style:font-size-complex="11pt"/>
    </style:style>
    <style:style style:name="T393_13" style:family="text">
      <style:text-properties fo:font-size="11pt" style:font-size-asian="11pt" style:font-size-complex="11pt"/>
    </style:style>
    <style:style style:name="T393_14" style:family="text">
      <style:text-properties fo:font-size="11pt" style:font-size-asian="11pt" style:font-size-complex="11pt"/>
    </style:style>
    <style:style style:name="T393_15" style:family="text">
      <style:text-properties fo:font-size="11pt" style:font-size-asian="11pt" style:font-size-complex="11pt"/>
    </style:style>
    <style:style style:name="T393_16" style:family="text">
      <style:text-properties fo:font-size="11pt" style:font-size-asian="11pt" style:font-size-complex="11pt"/>
    </style:style>
    <style:style style:name="T393_17" style:family="text">
      <style:text-properties fo:font-size="11pt" style:font-size-asian="11pt" style:font-size-complex="11pt"/>
    </style:style>
    <style:style style:name="T393_18" style:family="text">
      <style:text-properties fo:font-size="11pt" style:font-size-asian="11pt" style:font-size-complex="11pt"/>
    </style:style>
    <style:style style:name="T393_19" style:family="text">
      <style:text-properties fo:font-size="11pt" style:font-size-asian="11pt" style:font-size-complex="11pt"/>
    </style:style>
    <style:style style:name="T393_20" style:family="text">
      <style:text-properties fo:font-size="11pt" style:font-size-asian="11pt" style:font-size-complex="11pt"/>
    </style:style>
    <style:style style:name="T393_21" style:family="text">
      <style:text-properties fo:font-size="11pt" style:font-size-asian="11pt" style:font-size-complex="11pt"/>
    </style:style>
    <style:style style:name="P394" style:family="paragraph" style:parent-style-name="Normal">
      <style:paragraph-properties fo:text-align="justify"/>
      <style:text-properties fo:font-size="11pt" style:font-size-asian="11pt" style:font-size-complex="11pt"/>
    </style:style>
    <style:style style:name="P395" style:family="paragraph" style:parent-style-name="Normal">
      <style:paragraph-properties fo:text-align="justify"/>
    </style:style>
    <style:style style:name="T395_1" style:family="text">
      <style:text-properties fo:font-size="11pt" style:font-size-asian="11pt" style:font-size-complex="11pt"/>
    </style:style>
    <style:style style:name="T395_2" style:family="text">
      <style:text-properties fo:font-size="11pt" style:font-size-asian="11pt" style:font-size-complex="11pt"/>
    </style:style>
    <style:style style:name="T395_3" style:family="text">
      <style:text-properties fo:font-size="11pt" style:font-size-asian="11pt" style:font-size-complex="11pt"/>
    </style:style>
    <style:style style:name="T395_4" style:family="text">
      <style:text-properties fo:font-size="11pt" style:font-size-asian="11pt" style:font-size-complex="11pt"/>
    </style:style>
    <style:style style:name="T395_5" style:family="text">
      <style:text-properties fo:font-size="11pt" style:font-size-asian="11pt" style:font-size-complex="11pt"/>
    </style:style>
    <style:style style:name="T395_6" style:family="text">
      <style:text-properties fo:font-size="11pt" style:font-size-asian="11pt" style:font-size-complex="11pt"/>
    </style:style>
    <style:style style:name="T395_7" style:family="text">
      <style:text-properties fo:font-size="11pt" style:font-size-asian="11pt" style:font-size-complex="11pt"/>
    </style:style>
    <style:style style:name="T395_8" style:family="text">
      <style:text-properties fo:font-size="11pt" style:font-size-asian="11pt" style:font-size-complex="11pt"/>
    </style:style>
    <style:style style:name="T395_9" style:family="text">
      <style:text-properties fo:font-size="11pt" style:font-size-asian="11pt" style:font-size-complex="11pt"/>
    </style:style>
    <style:style style:name="P396" style:family="paragraph" style:parent-style-name="Normal">
      <style:text-properties fo:font-size="11pt" style:font-size-asian="11pt" style:font-name-complex="Arial" style:font-size-complex="11pt"/>
    </style:style>
    <style:style style:name="P397" style:family="paragraph" style:parent-style-name="Normal">
      <style:text-properties fo:font-size="11pt" style:font-size-asian="11pt" style:font-name-complex="Arial" style:font-size-complex="11pt"/>
    </style:style>
    <style:style style:name="Table12" style:family="table">
      <style:table-properties table:align="left" style:width="18.452cm" fo:margin-left="-0.009cm"/>
    </style:style>
    <style:style style:name="Column51" style:family="table-column">
      <style:table-column-properties style:column-width="4.251cm"/>
    </style:style>
    <style:style style:name="Column52" style:family="table-column">
      <style:table-column-properties style:column-width="4.701cm"/>
    </style:style>
    <style:style style:name="Column53" style:family="table-column">
      <style:table-column-properties style:column-width="2.801cm"/>
    </style:style>
    <style:style style:name="Column54" style:family="table-column">
      <style:table-column-properties style:column-width="6.699cm"/>
    </style:style>
    <style:style style:name="Row32" style:family="table-row"/>
    <style:style style:name="Cell11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8" style:family="paragraph" style:parent-style-name="Normal"/>
    <style:style style:name="T39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9" style:family="paragraph" style:parent-style-name="Normal"/>
    <style:style style:name="T39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0" style:family="paragraph" style:parent-style-name="Normal"/>
    <style:style style:name="T40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1" style:family="paragraph" style:parent-style-name="Normal"/>
    <style:style style:name="T40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402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3" style:family="paragraph" style:parent-style-name="Normal">
      <style:paragraph-properties fo:keep-with-next="always"/>
      <style:text-properties fo:font-style="italic" style:font-style-asian="italic" fo:font-size="11pt" style:font-size-asian="11pt" style:font-name-complex="Arial" style:font-size-complex="11pt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404" style:family="paragraph" style:parent-style-name="Normal" style:master-page-name="MasterPage1">
      <style:paragraph-properties fo:text-align="center"/>
    </style:style>
    <style:style style:name="T404_1" style:family="text">
      <style:text-properties fo:font-size="11pt" style:font-size-asian="11pt" style:font-size-complex="11pt"/>
    </style:style>
    <style:style style:name="P405" style:family="paragraph" style:parent-style-name="Normal">
      <style:paragraph-properties fo:text-align="center"/>
      <style:text-properties fo:font-size="11pt" style:font-size-asian="11pt" style:font-size-complex="11pt"/>
    </style:style>
    <style:style style:name="FR1" style:family="graphic" style:parent-style-name="Normal">
      <style:graphic-properties draw:stroke="none" draw:fill="none" fo:border-top="none" fo:border-bottom="none" fo:border-left="none" fo:border-right="none" fo:clip="rect(0.689cm 68.419cm 0.348cm 17.518cm)" style:flow-with-text="false" style:run-through="foreground" draw:auto-grow-height="false" draw:auto-grow-width="false"/>
    </style:style>
    <style:style style:name="S3" style:family="section" style:master-page-name="MasterPage2">
      <style:section-properties text:dont-balance-text-columns="false">
        <style:columns fo:column-count="0" fo:column-gap="1.249cm"/>
      </style:section-properties>
    </style:style>
    <style:style style:name="P406" style:family="paragraph" style:parent-style-name="Normal" style:master-page-name="MasterPage2">
      <style:paragraph-properties fo:text-align="center"/>
    </style:style>
    <style:style style:name="T406_1" style:family="text">
      <style:text-properties fo:font-size="11pt" style:font-size-asian="11pt" style:font-size-complex="11pt"/>
    </style:style>
    <style:style style:name="T406_2" style:family="text">
      <style:text-properties fo:font-size="11pt" style:font-size-asian="11pt" style:font-size-complex="11pt"/>
    </style:style>
    <style:style style:name="T406_3" style:family="text">
      <style:text-properties fo:font-size="11pt" style:font-size-asian="11pt" style:font-size-complex="11pt"/>
    </style:style>
    <style:style style:name="P407" style:family="paragraph" style:parent-style-name="Normal">
      <style:text-properties fo:font-size="11pt" style:font-size-asian="11pt" style:font-size-complex="11pt"/>
    </style:style>
    <style:style style:name="P408" style:family="paragraph" style:parent-style-name="Normal">
      <style:text-properties fo:font-size="11pt" style:font-size-asian="11pt" style:font-size-complex="11pt"/>
    </style:style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S4" style:family="section" style:master-page-name="MasterPage3">
      <style:section-properties text:dont-balance-text-columns="false">
        <style:columns fo:column-count="0" fo:column-gap="1.249cm"/>
      </style:section-properties>
    </style:style>
    <style:style style:name="P409" style:family="paragraph" style:parent-style-name="Normal" style:master-page-name="MasterPage3">
      <style:paragraph-properties style:page-number="1"/>
    </style:style>
    <style:style style:name="T409_1" style:family="text">
      <style:text-properties fo:font-size="11pt" style:font-size-asian="11pt" style:font-size-complex="11pt"/>
    </style:style>
    <style:style style:name="T409_2" style:family="text">
      <style:text-properties fo:font-size="11pt" style:font-size-asian="11pt" style:font-size-complex="11pt"/>
    </style:style>
    <style:style style:name="T409_3" style:family="text">
      <style:text-properties fo:font-size="11pt" style:font-size-asian="11pt" style:font-size-complex="11pt"/>
    </style:style>
    <style:style style:name="P410" style:family="paragraph" style:parent-style-name="Normal">
      <style:text-properties fo:font-size="11pt" style:font-size-asian="11pt" style:font-size-complex="11pt"/>
    </style:style>
    <style:style style:name="Table13" style:family="table">
      <style:table-properties table:align="left" style:width="26.414cm" fo:margin-left="0cm"/>
    </style:style>
    <style:style style:name="Column55" style:family="table-column">
      <style:table-column-properties style:column-width="6.091cm"/>
    </style:style>
    <style:style style:name="Column56" style:family="table-column">
      <style:table-column-properties style:column-width="8.779cm"/>
    </style:style>
    <style:style style:name="Column57" style:family="table-column">
      <style:table-column-properties style:column-width="11.545cm"/>
    </style:style>
    <style:style style:name="Row33" style:family="table-row">
      <style:table-row-properties style:min-row-height="0.482cm"/>
    </style:style>
    <style:style style:name="Cell11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1" style:family="paragraph" style:parent-style-name="Normal"/>
    <style:style style:name="T41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Cell11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2" style:family="paragraph" style:parent-style-name="Normal"/>
    <style:style style:name="T41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Cell11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3" style:family="paragraph" style:parent-style-name="Normal"/>
    <style:style style:name="T41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Row34" style:family="table-row"/>
    <style:style style:name="Cell11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4" style:family="paragraph" style:parent-style-name="Normal"/>
    <style:style style:name="T41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5" style:family="table-row"/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5" style:family="paragraph" style:parent-style-name="Normal"/>
    <style:style style:name="T41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6" style:family="paragraph" style:parent-style-name="Normal"/>
    <style:style style:name="T41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416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417" style:family="paragraph" style:parent-style-name="Normal"/>
    <style:style style:name="T41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417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/>
    <style:style style:name="T41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419" style:family="paragraph" style:parent-style-name="Normal"/>
    <style:style style:name="T4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20" style:family="paragraph" style:parent-style-name="Normal"/>
    <style:style style:name="T4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36" style:family="table-row"/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/>
    <style:style style:name="T42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/>
    <style:style style:name="T42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422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/>
    <style:style style:name="T42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424" style:family="paragraph" style:parent-style-name="Normal"/>
    <style:style style:name="T42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7" style:family="table-row"/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5" style:family="paragraph" style:parent-style-name="Normal"/>
    <style:style style:name="T42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6" style:family="paragraph" style:parent-style-name="Normal"/>
    <style:style style:name="T42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426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426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426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6_5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427" style:family="paragraph" style:parent-style-name="Normal"/>
    <style:style style:name="T42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427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42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427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8" style:family="paragraph" style:parent-style-name="Normal"/>
    <style:style style:name="T42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42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429" style:family="paragraph" style:parent-style-name="Normal"/>
    <style:style style:name="T42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8" style:family="table-row"/>
    <style:style style:name="Cell1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0" style:family="paragraph" style:parent-style-name="Normal"/>
    <style:style style:name="T43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1" style:family="paragraph" style:parent-style-name="Normal"/>
    <style:style style:name="T43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43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432" style:family="paragraph" style:parent-style-name="Normal"/>
    <style:style style:name="T43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432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3" style:family="paragraph" style:parent-style-name="Normal"/>
    <style:style style:name="T43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433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434" style:family="paragraph" style:parent-style-name="Normal"/>
    <style:style style:name="T43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39" style:family="table-row">
      <style:table-row-properties style:min-row-height="0.529cm"/>
    </style:style>
    <style:style style:name="Cell13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5" style:family="paragraph" style:parent-style-name="Normal"/>
    <style:style style:name="T43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0" style:family="table-row">
      <style:table-row-properties style:min-row-height="0.529cm"/>
    </style:style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6" style:family="paragraph" style:parent-style-name="Normal"/>
    <style:style style:name="T4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7" style:family="paragraph" style:parent-style-name="Normal"/>
    <style:style style:name="T4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7_3" style:family="text">
      <style:text-properties fo:color="#000000" style:font-name="Arial" fo:font-size="10pt" style:font-name-asian="Arial" style:font-size-asian="10pt" style:font-name-complex="Arial" style:font-size-complex="10pt" fo:language="uk" fo:language-asian="en" fo:language-complex="ar" fo:country="UA" fo:country-asian="US" fo:country-complex="SA"/>
    </style:style>
    <style:style style:name="T437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7_5" style:family="text">
      <style:text-properties fo:color="#000000" style:font-name="Arial" fo:font-size="10pt" style:font-name-asian="Arial" style:font-size-asian="10pt" style:font-name-complex="Arial" style:font-size-complex="10pt" fo:language="uk" fo:language-asian="en" fo:language-complex="ar" fo:country="UA" fo:country-asian="US" fo:country-complex="SA"/>
    </style:style>
    <style:style style:name="T437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T437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7_8" style:family="text">
      <style:text-properties fo:color="#000000" style:font-name="Arial" fo:font-size="10pt" style:font-name-asian="Arial" style:font-size-asian="10pt" style:font-name-complex="Arial" style:font-size-complex="10pt" fo:language="uk" fo:language-asian="en" fo:language-complex="ar" fo:country="UA" fo:country-asian="US" fo:country-complex="SA"/>
    </style:style>
    <style:style style:name="T437_9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7_10" style:family="text" style:parent-style-name="cf01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38" style:family="paragraph" style:parent-style-name="Normal"/>
    <style:style style:name="T4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3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3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9" style:family="paragraph" style:parent-style-name="Normal"/>
    <style:style style:name="T4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40" style:family="paragraph" style:parent-style-name="List_20_Paragraph">
      <style:paragraph-properties fo:text-align="justify" fo:margin-left="0cm"/>
    </style:style>
    <style:style style:name="T440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Row41" style:family="table-row">
      <style:table-row-properties style:min-row-height="0.529cm"/>
    </style:style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1" style:family="paragraph" style:parent-style-name="Normal"/>
    <style:style style:name="T4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2" style:family="paragraph" style:parent-style-name="Normal"/>
    <style:style style:name="T4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4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42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43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4" style:family="paragraph" style:parent-style-name="Normal"/>
    <style:style style:name="T44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45" style:family="paragraph" style:parent-style-name="Normal"/>
    <style:style style:name="T4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2" style:family="table-row">
      <style:table-row-properties style:min-row-height="0.529cm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6" style:family="paragraph" style:parent-style-name="Normal"/>
    <style:style style:name="T44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7" style:family="paragraph" style:parent-style-name="Normal"/>
    <style:style style:name="T4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4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4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48" style:family="paragraph" style:parent-style-name="Normal"/>
    <style:style style:name="T44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4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4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9" style:family="paragraph" style:parent-style-name="Normal"/>
    <style:style style:name="T44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50" style:family="paragraph" style:parent-style-name="List_20_Paragraph">
      <style:paragraph-properties fo:text-align="justify" fo:margin-left="0cm"/>
    </style:style>
    <style:style style:name="T450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451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43" style:family="table-row">
      <style:table-row-properties style:min-row-height="0.529cm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/>
    <style:style style:name="T4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/>
    <style:style style:name="T4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5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5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54" style:family="paragraph" style:parent-style-name="Normal"/>
    <style:style style:name="T45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5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55" style:family="paragraph" style:parent-style-name="Normal"/>
    <style:style style:name="T45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5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/>
    <style:style style:name="T4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57" style:family="paragraph" style:parent-style-name="Normal"/>
    <style:style style:name="T4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58" style:family="paragraph" style:parent-style-name="Normal"/>
    <style:style style:name="T4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59" style:family="paragraph" style:parent-style-name="Normal"/>
    <style:style style:name="T4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T45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T45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P460" style:family="paragraph" style:parent-style-name="Normal"/>
    <style:style style:name="T4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P461" style:family="paragraph" style:parent-style-name="List_20_Paragraph">
      <style:paragraph-properties fo:text-align="justify" fo:margin-left="0cm"/>
    </style:style>
    <style:style style:name="T461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462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44" style:family="table-row">
      <style:table-row-properties style:min-row-height="0.529cm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/>
    <style:style style:name="T4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/>
    <style:style style:name="T4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6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6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65" style:family="paragraph" style:parent-style-name="Normal"/>
    <style:style style:name="T4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6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6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/>
    <style:style style:name="T4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67" style:family="paragraph" style:parent-style-name="List_20_Paragraph">
      <style:paragraph-properties fo:text-align="justify" fo:margin-left="0cm"/>
    </style:style>
    <style:style style:name="T467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467_2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 fo:font-weight="bold" style:font-weight-asian="bold" style:font-weight-complex="bold"/>
    </style:style>
    <style:style style:name="T467_3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468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45" style:family="table-row">
      <style:table-row-properties style:min-row-height="0.529cm"/>
    </style:style>
    <style:style style:name="Cell1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/>
    <style:style style:name="T4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/>
    <style:style style:name="T4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7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71" style:family="paragraph" style:parent-style-name="Normal"/>
    <style:style style:name="T4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7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2" style:family="paragraph" style:parent-style-name="Normal"/>
    <style:style style:name="T4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73" style:family="paragraph" style:parent-style-name="List_20_Paragraph">
      <style:paragraph-properties fo:margin-left="0cm"/>
    </style:style>
    <style:style style:name="T473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474" style:family="paragraph" style:parent-style-name="Normal">
      <style:paragraph-properties fo:text-align="justify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46" style:family="table-row">
      <style:table-row-properties style:min-row-height="0.529cm"/>
    </style:style>
    <style:style style:name="Cell15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5" style:family="paragraph" style:parent-style-name="Normal"/>
    <style:style style:name="T47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47" style:family="table-row">
      <style:table-row-properties style:min-row-height="0.529cm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6" style:family="paragraph" style:parent-style-name="Normal"/>
    <style:style style:name="T4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7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7" style:family="paragraph" style:parent-style-name="Normal"/>
    <style:style style:name="T4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7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77_3" style:family="text">
      <style:text-properties fo:color="#000000" style:font-name="Arial" fo:font-size="10pt" style:font-name-asian="Arial" style:font-size-asian="10pt" style:font-name-complex="Arial" style:font-size-complex="10pt" fo:language="uk" fo:language-asian="en" fo:language-complex="ar" fo:country="UA" fo:country-asian="US" fo:country-complex="SA"/>
    </style:style>
    <style:style style:name="P478" style:family="paragraph" style:parent-style-name="Normal"/>
    <style:style style:name="T478_1" style:family="text">
      <style:text-properties fo:color="#000000" style:font-name="Arial" fo:font-size="10pt" style:font-name-asian="Arial" style:font-size-asian="10pt" style:font-name-complex="Arial" style:font-size-complex="10pt" fo:language="uk" fo:language-asian="en" fo:language-complex="ar" fo:country="UA" fo:country-asian="US" fo:country-complex="SA" fo:font-weight="bold" style:font-weight-asian="bold" style:font-weight-complex="bold"/>
    </style:style>
    <style:style style:name="T478_2" style:family="text">
      <style:text-properties fo:color="#000000" style:font-name="Arial" fo:font-size="10pt" style:font-name-asian="Arial" style:font-size-asian="10pt" style:font-name-complex="Arial" style:font-size-complex="10pt" fo:language="uk" fo:language-asian="en" fo:language-complex="ar" fo:country="UA" fo:country-asian="US" fo:country-complex="SA"/>
    </style:style>
    <style:style style:name="T47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78_4" style:family="text">
      <style:text-properties fo:color="#000000" style:font-name="Arial" fo:font-size="10pt" style:font-name-asian="Arial" style:font-size-asian="10pt" style:font-name-complex="Arial" style:font-size-complex="10pt" fo:language="uk" fo:language-asian="en" fo:language-complex="ar" fo:country="UA" fo:country-asian="US" fo:country-complex="SA"/>
    </style:style>
    <style:style style:name="T478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79" style:family="paragraph" style:parent-style-name="Normal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80" style:family="paragraph" style:parent-style-name="Normal"/>
    <style:style style:name="T480_1" style:family="text">
      <style:text-properties fo:font-style="italic" style:font-style-asian="italic" style:font-style-complex="italic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81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2" style:family="paragraph" style:parent-style-name="Normal"/>
    <style:style style:name="T4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8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83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84" style:family="paragraph" style:parent-style-name="Normal"/>
    <style:style style:name="T4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8" style:family="table-row">
      <style:table-row-properties style:min-row-height="0.529cm"/>
    </style:style>
    <style:style style:name="Cell1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5" style:family="paragraph" style:parent-style-name="Normal">
      <style:paragraph-properties fo:padding="0cm" fo:border-top="none" fo:border-bottom="none" fo:border-left="none" fo:border-right="none"/>
    </style:style>
    <style:style style:name="T4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8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86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7" style:family="paragraph" style:parent-style-name="Normal"/>
    <style:style style:name="T4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8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8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88" style:family="paragraph" style:parent-style-name="Normal">
      <style:paragraph-properties fo:padding="0cm" fo:border-top="none" fo:border-bottom="none" fo:border-left="none" fo:border-right="none"/>
    </style:style>
    <style:style style:name="T4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8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8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/>
    <style:style style:name="T4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490" style:family="paragraph" style:parent-style-name="Normal"/>
    <style:style style:name="T4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91" style:family="paragraph" style:parent-style-name="Normal"/>
    <style:style style:name="T4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49" style:family="table-row">
      <style:table-row-properties style:min-row-height="0.529cm"/>
    </style:style>
    <style:style style:name="Cell1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2" style:family="paragraph" style:parent-style-name="Normal"/>
    <style:style style:name="T4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2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93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/>
    <style:style style:name="T4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9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4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95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6" style:family="paragraph" style:parent-style-name="Normal"/>
    <style:style style:name="T4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9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497" style:family="paragraph" style:parent-style-name="Normal"/>
    <style:style style:name="T4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0" style:family="table-row">
      <style:table-row-properties style:min-row-height="0.529cm"/>
    </style:style>
    <style:style style:name="Cell1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8" style:family="paragraph" style:parent-style-name="Normal"/>
    <style:style style:name="T4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49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9" style:family="paragraph" style:parent-style-name="Normal"/>
    <style:style style:name="T4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9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00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1" style:family="paragraph" style:parent-style-name="Normal"/>
    <style:style style:name="T5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502" style:family="paragraph" style:parent-style-name="Normal"/>
    <style:style style:name="T5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1" style:family="table-row">
      <style:table-row-properties style:min-row-height="0.529cm"/>
    </style:style>
    <style:style style:name="Cell1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3" style:family="paragraph" style:parent-style-name="Normal">
      <style:paragraph-properties fo:padding="0cm" fo:border-top="none" fo:border-bottom="none" fo:border-left="none" fo:border-right="none"/>
    </style:style>
    <style:style style:name="T50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0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4" style:family="paragraph" style:parent-style-name="Normal"/>
    <style:style style:name="T5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0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/>
    <style:style style:name="T5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506" style:family="paragraph" style:parent-style-name="Normal"/>
    <style:style style:name="T5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06_2" style:family="text">
      <style:text-properties fo:font-style="italic" style:font-style-asian="italic" style:font-style-complex="italic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0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2" style:family="table-row">
      <style:table-row-properties style:min-row-height="0.529cm"/>
    </style:style>
    <style:style style:name="Cell1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7" style:family="paragraph" style:parent-style-name="Normal"/>
    <style:style style:name="T5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8" style:family="paragraph" style:parent-style-name="Normal"/>
    <style:style style:name="T5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0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0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09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0" style:family="paragraph" style:parent-style-name="Normal"/>
    <style:style style:name="T5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511" style:family="paragraph" style:parent-style-name="Normal"/>
    <style:style style:name="T51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1_2" style:family="text">
      <style:text-properties fo:font-style="italic" style:font-style-asian="italic" style:font-style-complex="italic"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1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53" style:family="table-row">
      <style:table-row-properties style:min-row-height="0.529cm"/>
    </style:style>
    <style:style style:name="Cell1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2" style:family="paragraph" style:parent-style-name="Normal"/>
    <style:style style:name="T5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3" style:family="paragraph" style:parent-style-name="Normal"/>
    <style:style style:name="T5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1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1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14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5" style:family="paragraph" style:parent-style-name="Normal"/>
    <style:style style:name="T5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1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16" style:family="paragraph" style:parent-style-name="Normal"/>
    <style:style style:name="T51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17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54" style:family="table-row"/>
    <style:style style:name="Cell17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8" style:family="paragraph" style:parent-style-name="Normal"/>
    <style:style style:name="T51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5" style:family="table-row"/>
    <style:style style:name="Cell1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9" style:family="paragraph" style:parent-style-name="Normal"/>
    <style:style style:name="T51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0" style:family="paragraph" style:parent-style-name="Normal"/>
    <style:style style:name="T52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2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21" style:family="paragraph" style:parent-style-name="Normal"/>
    <style:style style:name="T52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2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22" style:family="paragraph" style:parent-style-name="Normal"/>
    <style:style style:name="T52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22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3" style:family="paragraph" style:parent-style-name="Normal"/>
    <style:style style:name="T52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524" style:family="paragraph" style:parent-style-name="Normal"/>
    <style:style style:name="T52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6" style:family="table-row"/>
    <style:style style:name="Cell1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5" style:family="paragraph" style:parent-style-name="Normal"/>
    <style:style style:name="T52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6" style:family="paragraph" style:parent-style-name="Normal"/>
    <style:style style:name="T52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26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27" style:family="paragraph" style:parent-style-name="Normal"/>
    <style:style style:name="T52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27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28" style:family="paragraph" style:parent-style-name="Normal"/>
    <style:style style:name="T52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2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29" style:family="paragraph" style:parent-style-name="Normal"/>
    <style:style style:name="T52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/>
    <style:style style:name="T53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531" style:family="paragraph" style:parent-style-name="Normal"/>
    <style:style style:name="T53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32" style:family="paragraph" style:parent-style-name="Normal"/>
    <style:style style:name="T53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532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7" style:family="table-row"/>
    <style:style style:name="Cell1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/>
    <style:style style:name="T53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/>
    <style:style style:name="T53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34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35" style:family="paragraph" style:parent-style-name="Normal"/>
    <style:style style:name="T53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35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535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36" style:family="paragraph" style:parent-style-name="Normal"/>
    <style:style style:name="T53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37" style:family="paragraph" style:parent-style-name="Normal"/>
    <style:style style:name="T53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37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8" style:family="paragraph" style:parent-style-name="Normal"/>
    <style:style style:name="T53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539" style:family="paragraph" style:parent-style-name="Normal">
      <style:text-properties fo:color="#000000" style:font-name="Calibri Light" fo:font-size="10pt" style:font-name-asian="Calibri Light" style:font-size-asian="10pt" style:font-name-complex="Calibri Light" style:font-size-complex="10pt" fo:language="en" fo:language-asian="en" fo:language-complex="ar" fo:country="GB" fo:country-asian="US" fo:country-complex="SA"/>
    </style:style>
    <style:style style:name="P540" style:family="paragraph" style:parent-style-name="Normal"/>
    <style:style style:name="T540_1" style:family="text">
      <style:text-properties fo:color="#000000"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P541" style:family="paragraph" style:parent-style-name="Normal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8" style:family="table-row"/>
    <style:style style:name="Cell1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2" style:family="paragraph" style:parent-style-name="Normal"/>
    <style:style style:name="T54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3" style:family="paragraph" style:parent-style-name="Normal"/>
    <style:style style:name="T54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43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44" style:family="paragraph" style:parent-style-name="Normal"/>
    <style:style style:name="T54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44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45" style:family="paragraph" style:parent-style-name="Normal"/>
    <style:style style:name="T54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45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46" style:family="paragraph" style:parent-style-name="Normal"/>
    <style:style style:name="T54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7" style:family="paragraph" style:parent-style-name="Normal"/>
    <style:style style:name="T54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548" style:family="paragraph" style:parent-style-name="Normal"/>
    <style:style style:name="T54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59" style:family="table-row"/>
    <style:style style:name="Cell1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9" style:family="paragraph" style:parent-style-name="Normal"/>
    <style:style style:name="T54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0" style:family="paragraph" style:parent-style-name="Normal"/>
    <style:style style:name="T55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5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51" style:family="paragraph" style:parent-style-name="Normal"/>
    <style:style style:name="T55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5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52" style:family="paragraph" style:parent-style-name="Normal"/>
    <style:style style:name="T55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52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3" style:family="paragraph" style:parent-style-name="Normal"/>
    <style:style style:name="T5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554" style:family="paragraph" style:parent-style-name="Normal"/>
    <style:style style:name="T55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55" style:family="paragraph" style:parent-style-name="Normal"/>
    <style:style style:name="T55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0" style:family="table-row"/>
    <style:style style:name="Cell1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/>
    <style:style style:name="T55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/>
    <style:style style:name="T55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57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58" style:family="paragraph" style:parent-style-name="Normal"/>
    <style:style style:name="T55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5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59" style:family="paragraph" style:parent-style-name="Normal"/>
    <style:style style:name="T55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59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/>
    <style:style style:name="T56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561" style:family="paragraph" style:parent-style-name="Normal"/>
    <style:style style:name="T56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1" style:family="table-row"/>
    <style:style style:name="Cell1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2" style:family="paragraph" style:parent-style-name="Normal"/>
    <style:style style:name="T56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3" style:family="paragraph" style:parent-style-name="Normal"/>
    <style:style style:name="T56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63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4" style:family="paragraph" style:parent-style-name="Normal"/>
    <style:style style:name="T56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565" style:family="paragraph" style:parent-style-name="Normal"/>
    <style:style style:name="T56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2" style:family="table-row"/>
    <style:style style:name="Cell1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6" style:family="paragraph" style:parent-style-name="Normal"/>
    <style:style style:name="T56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566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7" style:family="paragraph" style:parent-style-name="Normal"/>
    <style:style style:name="T56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67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567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68" style:family="paragraph" style:parent-style-name="Normal"/>
    <style:style style:name="T56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56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569" style:family="paragraph" style:parent-style-name="Normal"/>
    <style:style style:name="T56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69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1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0" style:family="paragraph" style:parent-style-name="Normal"/>
    <style:style style:name="T57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571" style:family="paragraph" style:parent-style-name="Normal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572" style:family="paragraph" style:parent-style-name="Normal0"/>
    <style:style style:name="T572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7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73" style:family="paragraph" style:parent-style-name="Normal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574" style:family="paragraph" style:parent-style-name="Normal0"/>
    <style:style style:name="T57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75" style:family="paragraph" style:parent-style-name="Normal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3" style:family="table-row"/>
    <style:style style:name="Cell1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6" style:family="paragraph" style:parent-style-name="Normal">
      <style:paragraph-properties fo:line-height="115%"/>
    </style:style>
    <style:style style:name="T5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7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77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8" style:family="paragraph" style:parent-style-name="Normal"/>
    <style:style style:name="T5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7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79" style:family="paragraph" style:parent-style-name="Normal"/>
    <style:style style:name="T5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7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80" style:family="paragraph" style:parent-style-name="Normal"/>
    <style:style style:name="T5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1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1" style:family="paragraph" style:parent-style-name="Normal"/>
    <style:style style:name="T5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582" style:family="paragraph" style:parent-style-name="Normal"/>
    <style:style style:name="T5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82_2" style:family="text">
      <style:text-properties style:text-position="super 58%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8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83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84" style:family="paragraph" style:parent-style-name="Normal"/>
    <style:style style:name="T5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4" style:family="table-row">
      <style:table-row-properties style:min-row-height="0.529cm"/>
    </style:style>
    <style:style style:name="Cell2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5" style:family="paragraph" style:parent-style-name="Normal">
      <style:paragraph-properties fo:line-height="115%" fo:padding="0cm" fo:border-top="none" fo:border-bottom="none" fo:border-left="none" fo:border-right="none"/>
    </style:style>
    <style:style style:name="T5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8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86" style:family="paragraph" style:parent-style-name="Normal">
      <style:paragraph-properties fo:line-height="115%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7" style:family="paragraph" style:parent-style-name="Normal">
      <style:paragraph-properties fo:line-height="115%"/>
    </style:style>
    <style:style style:name="T5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58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88" style:family="paragraph" style:parent-style-name="Normal">
      <style:paragraph-properties fo:line-height="115%"/>
    </style:style>
    <style:style style:name="T5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58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Normal"/>
    <style:style style:name="T5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590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591" style:family="paragraph" style:parent-style-name="Normal"/>
    <style:style style:name="T5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5" style:family="table-row"/>
    <style:style style:name="Cell2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2" style:family="paragraph" style:parent-style-name="Normal">
      <style:paragraph-properties fo:line-height="115%"/>
    </style:style>
    <style:style style:name="T5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92_2" style:family="text" style:parent-style-name="cf01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3" style:family="paragraph" style:parent-style-name="Normal"/>
    <style:style style:name="T5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9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594" style:family="paragraph" style:parent-style-name="Normal"/>
    <style:style style:name="T5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9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9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5" style:family="paragraph" style:parent-style-name="Normal"/>
    <style:style style:name="T5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596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597" style:family="paragraph" style:parent-style-name="Normal"/>
    <style:style style:name="T5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6" style:family="table-row">
      <style:table-row-properties style:min-row-height="0.529cm"/>
    </style:style>
    <style:style style:name="Cell2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8" style:family="paragraph" style:parent-style-name="Normal">
      <style:paragraph-properties fo:line-height="115%"/>
    </style:style>
    <style:style style:name="T5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598_2" style:family="text" style:parent-style-name="cf01">
      <style:text-properties fo:color="#000000"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T598_3" style:family="text" style:parent-style-name="cf11">
      <style:text-properties fo:color="#000000"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T598_4" style:family="text" style:parent-style-name="cf01">
      <style:text-properties fo:color="#000000"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T598_5" style:family="text" style:parent-style-name="cf11">
      <style:text-properties fo:color="#000000"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T59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9" style:family="paragraph" style:parent-style-name="Normal"/>
    <style:style style:name="T59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599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600" style:family="paragraph" style:parent-style-name="Normal"/>
    <style:style style:name="T60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0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1" style:family="paragraph" style:parent-style-name="Normal"/>
    <style:style style:name="T60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602" style:family="paragraph" style:parent-style-name="Normal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603" style:family="paragraph" style:parent-style-name="Normal"/>
    <style:style style:name="T60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7" style:family="table-row">
      <style:table-row-properties style:min-row-height="0.529cm"/>
    </style:style>
    <style:style style:name="Cell20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4" style:family="paragraph" style:parent-style-name="Normal"/>
    <style:style style:name="T60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68" style:family="table-row">
      <style:table-row-properties style:min-row-height="0.529cm"/>
    </style:style>
    <style:style style:name="Cell2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5" style:family="paragraph" style:parent-style-name="Normal"/>
    <style:style style:name="T6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0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0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T605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06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7" style:family="paragraph" style:parent-style-name="Normal"/>
    <style:style style:name="T6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0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0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08" style:family="paragraph" style:parent-style-name="Normal"/>
    <style:style style:name="T6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0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08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08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T608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09" style:family="paragraph" style:parent-style-name="Normal"/>
    <style:style style:name="T60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0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10" style:family="paragraph" style:parent-style-name="Normal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11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2" style:family="paragraph" style:parent-style-name="Normal"/>
    <style:style style:name="T6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1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13" style:family="paragraph" style:parent-style-name="Normal"/>
    <style:style style:name="T6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14" style:family="paragraph" style:parent-style-name="List_20_Paragraph">
      <style:paragraph-properties fo:text-indent="-0.635cm" fo:margin-left="1.27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614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615" style:family="paragraph" style:parent-style-name="List_20_Paragraph">
      <style:paragraph-properties fo:text-indent="-0.635cm" fo:margin-left="1.27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615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616" style:family="paragraph" style:parent-style-name="List_20_Paragraph">
      <style:paragraph-properties fo:text-indent="-0.635cm" fo:margin-left="1.27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616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617" style:family="paragraph" style:parent-style-name="Normal"/>
    <style:style style:name="T61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18" style:family="paragraph" style:parent-style-name="Normal"/>
    <style:style style:name="T61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69" style:family="table-row">
      <style:table-row-properties style:min-row-height="0.529cm"/>
    </style:style>
    <style:style style:name="Cell2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9" style:family="paragraph" style:parent-style-name="Normal"/>
    <style:style style:name="T6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1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0" style:family="paragraph" style:parent-style-name="Normal">
      <style:paragraph-properties fo:padding="0cm" fo:border-top="none" fo:border-bottom="none" fo:border-left="none" fo:border-right="none"/>
    </style:style>
    <style:style style:name="T6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2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21" style:family="paragraph" style:parent-style-name="Normal"/>
    <style:style style:name="T62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21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2" style:family="paragraph" style:parent-style-name="Normal"/>
    <style:style style:name="T62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2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23" style:family="paragraph" style:parent-style-name="Normal"/>
    <style:style style:name="T6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0" style:family="table-row">
      <style:table-row-properties style:min-row-height="0.529cm"/>
    </style:style>
    <style:style style:name="Cell2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4" style:family="paragraph" style:parent-style-name="Normal"/>
    <style:style style:name="T6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2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2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US" fo:country-asian="US" fo:country-complex="SA"/>
    </style:style>
    <style:style style:name="T624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24_5" style:family="text">
      <style:text-properties fo:color="#000000" style:font-name="Arial" fo:font-size="10pt" style:font-name-asian="Arial" style:font-size-asian="10pt" style:font-name-complex="Arial" style:font-size-complex="10pt" fo:language="uk" fo:language-asian="en" fo:language-complex="ar" fo:country="UA" fo:country-asian="US" fo:country-complex="SA"/>
    </style:style>
    <style:style style:name="T624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5" style:family="paragraph" style:parent-style-name="Normal"/>
    <style:style style:name="T6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2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26" style:family="paragraph" style:parent-style-name="Normal"/>
    <style:style style:name="T62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2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27" style:family="paragraph" style:parent-style-name="Normal"/>
    <style:style style:name="T62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2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28" style:family="paragraph" style:parent-style-name="Normal0"/>
    <style:style style:name="T62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29" style:family="paragraph" style:parent-style-name="Normal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0" style:family="paragraph" style:parent-style-name="Normal"/>
    <style:style style:name="T6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3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31" style:family="paragraph" style:parent-style-name="Normal"/>
    <style:style style:name="T63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1" style:family="table-row">
      <style:table-row-properties style:min-row-height="0.529cm"/>
    </style:style>
    <style:style style:name="Cell2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2" style:family="paragraph" style:parent-style-name="Normal"/>
    <style:style style:name="T6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33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4" style:family="paragraph" style:parent-style-name="Normal"/>
    <style:style style:name="T6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3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35" style:family="paragraph" style:parent-style-name="Normal"/>
    <style:style style:name="T6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3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36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7" style:family="paragraph" style:parent-style-name="Normal"/>
    <style:style style:name="T63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3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38" style:family="paragraph" style:parent-style-name="Normal"/>
    <style:style style:name="T63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39" style:family="paragraph" style:parent-style-name="Normal"/>
    <style:style style:name="T63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3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2" style:family="table-row">
      <style:table-row-properties style:min-row-height="0.529cm"/>
    </style:style>
    <style:style style:name="Cell2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0" style:family="paragraph" style:parent-style-name="Normal"/>
    <style:style style:name="T64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4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1" style:family="paragraph" style:parent-style-name="Normal"/>
    <style:style style:name="T64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4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42" style:family="paragraph" style:parent-style-name="Normal"/>
    <style:style style:name="T64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4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43" style:family="paragraph" style:parent-style-name="Normal"/>
    <style:style style:name="T64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4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44" style:family="paragraph" style:parent-style-name="Normal"/>
    <style:style style:name="T64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5" style:family="paragraph" style:parent-style-name="Normal"/>
    <style:style style:name="T64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4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46" style:family="paragraph" style:parent-style-name="Normal"/>
    <style:style style:name="T64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3" style:family="table-row">
      <style:table-row-properties style:min-row-height="0.529cm"/>
    </style:style>
    <style:style style:name="Cell2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7" style:family="paragraph" style:parent-style-name="Normal">
      <style:paragraph-properties fo:padding="0cm" fo:border-top="none" fo:border-bottom="none" fo:border-left="none" fo:border-right="none"/>
    </style:style>
    <style:style style:name="T64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4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8" style:family="paragraph" style:parent-style-name="Normal0"/>
    <style:style style:name="T64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4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49" style:family="paragraph" style:parent-style-name="Normal0"/>
    <style:style style:name="T64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4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50" style:family="paragraph" style:parent-style-name="Normal0"/>
    <style:style style:name="T65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5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51" style:family="paragraph" style:parent-style-name="Normal0"/>
    <style:style style:name="T65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2" style:family="paragraph" style:parent-style-name="Normal"/>
    <style:style style:name="T65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653" style:family="paragraph" style:parent-style-name="Normal"/>
    <style:style style:name="T65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4" style:family="table-row">
      <style:table-row-properties style:min-row-height="0.529cm"/>
    </style:style>
    <style:style style:name="Cell2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4" style:family="paragraph" style:parent-style-name="Normal0"/>
    <style:style style:name="T65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5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5" style:family="paragraph" style:parent-style-name="Normal"/>
    <style:style style:name="T65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5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56" style:family="paragraph" style:parent-style-name="Normal"/>
    <style:style style:name="T6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5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57" style:family="paragraph" style:parent-style-name="Normal"/>
    <style:style style:name="T6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5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8" style:family="paragraph" style:parent-style-name="Normal"/>
    <style:style style:name="T65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659" style:family="paragraph" style:parent-style-name="Normal"/>
    <style:style style:name="T6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5" style:family="table-row">
      <style:table-row-properties style:min-row-height="0.529cm"/>
    </style:style>
    <style:style style:name="Cell2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0" style:family="paragraph" style:parent-style-name="Normal0"/>
    <style:style style:name="T66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61" style:family="paragraph" style:parent-style-name="Normal"/>
    <style:style style:name="T661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2" style:family="paragraph" style:parent-style-name="Normal"/>
    <style:style style:name="T6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6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63" style:family="paragraph" style:parent-style-name="Normal"/>
    <style:style style:name="T6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6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64" style:family="paragraph" style:parent-style-name="Normal"/>
    <style:style style:name="T6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6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5" style:family="paragraph" style:parent-style-name="Normal"/>
    <style:style style:name="T6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6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66" style:family="paragraph" style:parent-style-name="Normal"/>
    <style:style style:name="T6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6" style:family="table-row">
      <style:table-row-properties style:min-row-height="0.529cm"/>
    </style:style>
    <style:style style:name="Cell2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7" style:family="paragraph" style:parent-style-name="Normal0"/>
    <style:style style:name="T66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8" style:family="paragraph" style:parent-style-name="Normal"/>
    <style:style style:name="T6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6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69" style:family="paragraph" style:parent-style-name="Normal"/>
    <style:style style:name="T6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6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70" style:family="paragraph" style:parent-style-name="Normal"/>
    <style:style style:name="T6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7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1" style:family="paragraph" style:parent-style-name="Normal"/>
    <style:style style:name="T6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7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72" style:family="paragraph" style:parent-style-name="Normal"/>
    <style:style style:name="T6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7" style:family="table-row">
      <style:table-row-properties style:min-row-height="0.529cm"/>
    </style:style>
    <style:style style:name="Cell2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3" style:family="paragraph" style:parent-style-name="Normal0">
      <style:paragraph-properties fo:padding="0cm" fo:border-top="none" fo:border-bottom="none" fo:border-left="none" fo:border-right="none"/>
    </style:style>
    <style:style style:name="T67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7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4" style:family="paragraph" style:parent-style-name="Normal"/>
    <style:style style:name="T6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7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7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75" style:family="paragraph" style:parent-style-name="Normal"/>
    <style:style style:name="T6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7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76" style:family="paragraph" style:parent-style-name="Normal"/>
    <style:style style:name="T67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7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7" style:family="paragraph" style:parent-style-name="Normal"/>
    <style:style style:name="T6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678" style:family="paragraph" style:parent-style-name="Normal"/>
    <style:style style:name="T67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7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78" style:family="table-row">
      <style:table-row-properties style:min-row-height="0.529cm"/>
    </style:style>
    <style:style style:name="Cell24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9" style:family="paragraph" style:parent-style-name="Normal"/>
    <style:style style:name="T67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79" style:family="table-row">
      <style:table-row-properties style:min-row-height="0.529cm"/>
    </style:style>
    <style:style style:name="Cell2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0" style:family="paragraph" style:parent-style-name="Normal"/>
    <style:style style:name="T6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8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1" style:family="paragraph" style:parent-style-name="Normal"/>
    <style:style style:name="T6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81_2" style:family="text" style:parent-style-name="cf01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81_3" style:family="text" style:parent-style-name="cf11">
      <style:text-properties fo:color="#000000" style:font-name="Arial" fo:font-size="10pt" style:font-name-asian="Arial" style:font-size-asian="10pt" style:font-name-complex="Arial" style:font-size-complex="10pt" fo:language="uk" fo:language-asian="en" fo:language-complex="ar" fo:country="UA" fo:country-asian="US" fo:country-complex="SA"/>
    </style:style>
    <style:style style:name="T681_4" style:family="text" style:parent-style-name="cf11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2" style:family="paragraph" style:parent-style-name="Normal"/>
    <style:style style:name="T6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8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P683" style:family="paragraph" style:parent-style-name="Normal"/>
    <style:style style:name="T6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68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68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68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68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0" style:family="table-row">
      <style:table-row-properties style:min-row-height="0.529cm"/>
    </style:style>
    <style:style style:name="Cell2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4" style:family="paragraph" style:parent-style-name="Normal"/>
    <style:style style:name="T6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8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5" style:family="paragraph" style:parent-style-name="Normal"/>
    <style:style style:name="T6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8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85_3" style:family="text" style:parent-style-name="cf01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86" style:family="paragraph" style:parent-style-name="Normal"/>
    <style:style style:name="T6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8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86_3" style:family="text" style:parent-style-name="cf01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87" style:family="paragraph" style:parent-style-name="Normal0"/>
    <style:style style:name="T687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8" style:family="paragraph" style:parent-style-name="Normal"/>
    <style:style style:name="T68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689" style:family="paragraph" style:parent-style-name="Normal"/>
    <style:style style:name="T6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68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8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68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8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8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89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1" style:family="table-row">
      <style:table-row-properties style:min-row-height="0.529cm"/>
    </style:style>
    <style:style style:name="Cell2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0" style:family="paragraph" style:parent-style-name="Normal"/>
    <style:style style:name="T6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0_3" style:family="text">
      <style:text-properties fo:color="#ff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0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91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2" style:family="paragraph" style:parent-style-name="Normal"/>
    <style:style style:name="T6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9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2_3" style:family="text" style:parent-style-name="cf01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93" style:family="paragraph" style:parent-style-name="Normal"/>
    <style:style style:name="T6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9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3_3" style:family="text" style:parent-style-name="cf01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694" style:family="paragraph" style:parent-style-name="Normal"/>
    <style:style style:name="T6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9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4_3" style:family="text" style:parent-style-name="cf01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4_4" style:family="text" style:parent-style-name="cf01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5" style:family="paragraph" style:parent-style-name="Normal"/>
    <style:style style:name="T6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9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P696" style:family="paragraph" style:parent-style-name="Normal"/>
    <style:style style:name="T6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69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69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P697" style:family="paragraph" style:parent-style-name="Normal"/>
    <style:style style:name="T6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69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Row82" style:family="table-row">
      <style:table-row-properties style:min-row-height="0.529cm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8" style:family="paragraph" style:parent-style-name="Normal">
      <style:paragraph-properties fo:padding="0cm" fo:border-top="none" fo:border-bottom="none" fo:border-left="none" fo:border-right="none"/>
    </style:style>
    <style:style style:name="T6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8_3" style:family="text">
      <style:text-properties fo:color="#000000" style:font-name="Arial" fo:font-size="10pt" style:font-name-asian="Arial" style:font-size-asian="10pt" style:font-name-complex="Arial" style:font-size-complex="10pt" fo:language="uk" fo:language-asian="en" fo:language-complex="ar" fo:country="UA" fo:country-asian="US" fo:country-complex="SA"/>
    </style:style>
    <style:style style:name="T698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8_5" style:family="text">
      <style:text-properties fo:color="#000000" style:font-name="Arial" fo:font-size="10pt" style:font-name-asian="Arial" style:font-size-asian="10pt" style:font-name-complex="Arial" style:font-size-complex="10pt" fo:language="uk" fo:language-asian="en" fo:language-complex="ar" fo:country="UA" fo:country-asian="US" fo:country-complex="SA"/>
    </style:style>
    <style:style style:name="T698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9" style:family="paragraph" style:parent-style-name="Normal"/>
    <style:style style:name="T6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9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9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699_4" style:family="text">
      <style:text-properties fo:color="#000000" style:font-name="Arial" fo:font-size="10pt" style:font-name-asian="Arial" style:font-size-asian="10pt" style:font-name-complex="Arial" style:font-size-complex="10pt" fo:language="uk" fo:language-asian="en" fo:language-complex="ar" fo:country="UA" fo:country-asian="US" fo:country-complex="SA"/>
    </style:style>
    <style:style style:name="T699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0" style:family="paragraph" style:parent-style-name="Normal"/>
    <style:style style:name="T7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0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P701" style:family="paragraph" style:parent-style-name="Normal"/>
    <style:style style:name="T70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Row83" style:family="table-row">
      <style:table-row-properties style:min-row-height="0.529cm"/>
    </style:style>
    <style:style style:name="Cell2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2" style:family="paragraph" style:parent-style-name="Normal"/>
    <style:style style:name="T7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0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03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4" style:family="paragraph" style:parent-style-name="Normal"/>
    <style:style style:name="T7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0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0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05" style:family="paragraph" style:parent-style-name="Normal"/>
    <style:style style:name="T70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6" style:family="paragraph" style:parent-style-name="Normal"/>
    <style:style style:name="T7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707" style:family="paragraph" style:parent-style-name="Normal"/>
    <style:style style:name="T7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08" style:family="paragraph" style:parent-style-name="Normal"/>
    <style:style style:name="T7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0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70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4" style:family="table-row">
      <style:table-row-properties style:min-row-height="0.529cm"/>
    </style:style>
    <style:style style:name="Cell2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9" style:family="paragraph" style:parent-style-name="Normal"/>
    <style:style style:name="T70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0" style:family="paragraph" style:parent-style-name="Normal"/>
    <style:style style:name="T71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1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11" style:family="paragraph" style:parent-style-name="Normal"/>
    <style:style style:name="T7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1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2" style:family="paragraph" style:parent-style-name="Normal"/>
    <style:style style:name="T71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713" style:family="paragraph" style:parent-style-name="Normal"/>
    <style:style style:name="T71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14" style:family="paragraph" style:parent-style-name="Normal"/>
    <style:style style:name="T71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1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71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Row85" style:family="table-row"/>
    <style:style style:name="Cell25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5" style:family="paragraph" style:parent-style-name="Normal"/>
    <style:style style:name="T71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86" style:family="table-row"/>
    <style:style style:name="Cell2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6" style:family="paragraph" style:parent-style-name="Normal"/>
    <style:style style:name="T71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7" style:family="paragraph" style:parent-style-name="Normal"/>
    <style:style style:name="T71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717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8" style:family="paragraph" style:parent-style-name="Normal"/>
    <style:style style:name="T71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719" style:family="paragraph" style:parent-style-name="Normal"/>
    <style:style style:name="T71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87" style:family="table-row"/>
    <style:style style:name="Cell2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0" style:family="paragraph" style:parent-style-name="Normal"/>
    <style:style style:name="T72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1" style:family="paragraph" style:parent-style-name="Normal"/>
    <style:style style:name="T72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72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2" style:family="paragraph" style:parent-style-name="Normal"/>
    <style:style style:name="T72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723" style:family="paragraph" style:parent-style-name="Normal"/>
    <style:style style:name="T72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88" style:family="table-row"/>
    <style:style style:name="Cell2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4" style:family="paragraph" style:parent-style-name="Normal"/>
    <style:style style:name="T72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24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5" style:family="paragraph" style:parent-style-name="Normal"/>
    <style:style style:name="T72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725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26" style:family="paragraph" style:parent-style-name="Normal"/>
    <style:style style:name="T72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26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7" style:family="paragraph" style:parent-style-name="Normal"/>
    <style:style style:name="T72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728" style:family="paragraph" style:parent-style-name="Normal"/>
    <style:style style:name="T72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2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89" style:family="table-row"/>
    <style:style style:name="Cell2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9" style:family="paragraph" style:parent-style-name="Normal"/>
    <style:style style:name="T72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0" style:family="paragraph" style:parent-style-name="Normal"/>
    <style:style style:name="T73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73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1" style:family="paragraph" style:parent-style-name="Normal"/>
    <style:style style:name="T73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732" style:family="paragraph" style:parent-style-name="Normal"/>
    <style:style style:name="T73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33" style:family="paragraph" style:parent-style-name="Normal"/>
    <style:style style:name="T73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90" style:family="table-row"/>
    <style:style style:name="Cell2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4" style:family="paragraph" style:parent-style-name="Normal"/>
    <style:style style:name="T73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5" style:family="paragraph" style:parent-style-name="Normal"/>
    <style:style style:name="T73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735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6" style:family="paragraph" style:parent-style-name="Normal"/>
    <style:style style:name="T73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737" style:family="paragraph" style:parent-style-name="Normal"/>
    <style:style style:name="T73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91" style:family="table-row"/>
    <style:style style:name="Cell2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8" style:family="paragraph" style:parent-style-name="Normal"/>
    <style:style style:name="T73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3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38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9" style:family="paragraph" style:parent-style-name="Normal"/>
    <style:style style:name="T73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39_2" style:family="text">
      <style:text-properties style:text-position="super 58%"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739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40" style:family="paragraph" style:parent-style-name="Normal"/>
    <style:style style:name="T74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1" style:family="paragraph" style:parent-style-name="Normal"/>
    <style:style style:name="T74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742" style:family="paragraph" style:parent-style-name="Normal"/>
    <style:style style:name="T74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43" style:family="paragraph" style:parent-style-name="Normal"/>
    <style:style style:name="T74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44" style:family="paragraph" style:parent-style-name="Normal"/>
    <style:style style:name="T74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92" style:family="table-row"/>
    <style:style style:name="Cell2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5" style:family="paragraph" style:parent-style-name="Normal"/>
    <style:style style:name="T74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6" style:family="paragraph" style:parent-style-name="Normal"/>
    <style:style style:name="T74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746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7" style:family="paragraph" style:parent-style-name="Normal"/>
    <style:style style:name="T74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748" style:family="paragraph" style:parent-style-name="Normal"/>
    <style:style style:name="T74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49" style:family="paragraph" style:parent-style-name="Normal"/>
    <style:style style:name="T74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93" style:family="table-row"/>
    <style:style style:name="Cell2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0" style:family="paragraph" style:parent-style-name="Normal"/>
    <style:style style:name="T75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1" style:family="paragraph" style:parent-style-name="Normal"/>
    <style:style style:name="T75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75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52" style:family="paragraph" style:parent-style-name="Normal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753" style:family="paragraph" style:parent-style-name="Normal"/>
    <style:style style:name="T75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2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4" style:family="paragraph" style:parent-style-name="Normal"/>
    <style:style style:name="T75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755" style:family="paragraph" style:parent-style-name="Normal"/>
    <style:style style:name="T75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94" style:family="table-row">
      <style:table-row-properties style:min-row-height="0.529cm"/>
    </style:style>
    <style:style style:name="Cell28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6" style:family="paragraph" style:parent-style-name="Normal"/>
    <style:style style:name="T75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95" style:family="table-row">
      <style:table-row-properties style:min-row-height="0.529cm"/>
    </style:style>
    <style:style style:name="Cell2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7" style:family="paragraph" style:parent-style-name="Normal"/>
    <style:style style:name="T75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58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9" style:family="paragraph" style:parent-style-name="Normal"/>
    <style:style style:name="T75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5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59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0" style:family="paragraph" style:parent-style-name="Normal"/>
    <style:style style:name="T76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761" style:family="paragraph" style:parent-style-name="Normal"/>
    <style:style style:name="T76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76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76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Row96" style:family="table-row">
      <style:table-row-properties style:min-row-height="0.529cm"/>
    </style:style>
    <style:style style:name="Cell28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2" style:family="paragraph" style:parent-style-name="Normal"/>
    <style:style style:name="T76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62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3" style:family="paragraph" style:parent-style-name="Normal"/>
    <style:style style:name="T76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6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63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4" style:family="paragraph" style:parent-style-name="Normal"/>
    <style:style style:name="T7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6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P765" style:family="paragraph" style:parent-style-name="Normal"/>
    <style:style style:name="T7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Row97" style:family="table-row">
      <style:table-row-properties style:min-row-height="0.529cm"/>
    </style:style>
    <style:style style:name="Cell2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6" style:family="paragraph" style:parent-style-name="Normal"/>
    <style:style style:name="T7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6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7" style:family="paragraph" style:parent-style-name="Normal"/>
    <style:style style:name="T76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6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6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68" style:family="paragraph" style:parent-style-name="Normal">
      <style:text-properties fo:color="#00206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69" style:family="paragraph" style:parent-style-name="Normal"/>
    <style:style style:name="T769_1" style:family="text">
      <style:text-properties fo:color="#00206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69_2" style:family="text" style:parent-style-name="normaltextrun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70" style:family="paragraph" style:parent-style-name="Normal"/>
    <style:style style:name="T770_1" style:family="text" style:parent-style-name="normaltextrun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70_2" style:family="text">
      <style:text-properties fo:color="#00206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71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2" style:family="paragraph" style:parent-style-name="Normal"/>
    <style:style style:name="T7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7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P773" style:family="paragraph" style:parent-style-name="Normal"/>
    <style:style style:name="T7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Row98" style:family="table-row">
      <style:table-row-properties style:min-row-height="0.529cm"/>
    </style:style>
    <style:style style:name="Cell2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4" style:family="paragraph" style:parent-style-name="Normal"/>
    <style:style style:name="T7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7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75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6" style:family="paragraph" style:parent-style-name="Normal"/>
    <style:style style:name="T7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7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76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77" style:family="paragraph" style:parent-style-name="Normal"/>
    <style:style style:name="T7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7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77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8" style:family="paragraph" style:parent-style-name="Normal"/>
    <style:style style:name="T7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7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P779" style:family="paragraph" style:parent-style-name="Normal"/>
    <style:style style:name="T7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77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77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77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77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Row99" style:family="table-row">
      <style:table-row-properties style:min-row-height="0.529cm"/>
    </style:style>
    <style:style style:name="Cell2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0" style:family="paragraph" style:parent-style-name="Normal"/>
    <style:style style:name="T78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81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2" style:family="paragraph" style:parent-style-name="Normal"/>
    <style:style style:name="T7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8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2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83" style:family="paragraph" style:parent-style-name="Normal"/>
    <style:style style:name="T78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83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2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4" style:family="paragraph" style:parent-style-name="Normal"/>
    <style:style style:name="T7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785" style:family="paragraph" style:parent-style-name="Normal"/>
    <style:style style:name="T7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78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78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Row100" style:family="table-row">
      <style:table-row-properties style:min-row-height="0.529cm"/>
    </style:style>
    <style:style style:name="Cell3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6" style:family="paragraph" style:parent-style-name="Normal"/>
    <style:style style:name="T786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7" style:family="paragraph" style:parent-style-name="Normal"/>
    <style:style style:name="T7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787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88" style:family="paragraph" style:parent-style-name="Normal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P789" style:family="paragraph" style:parent-style-name="Normal"/>
    <style:style style:name="T7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789_2" style:family="text" style:parent-style-name="normaltextrun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0" style:family="paragraph" style:parent-style-name="Normal"/>
    <style:style style:name="T7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791" style:family="paragraph" style:parent-style-name="Normal"/>
    <style:style style:name="T7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P792" style:family="paragraph" style:parent-style-name="List_20_Paragraph">
      <style:paragraph-properties fo:text-indent="-0.3cm" fo:margin-left="0.3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792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793" style:family="paragraph" style:parent-style-name="List_20_Paragraph">
      <style:paragraph-properties fo:text-indent="-0.3cm" fo:margin-left="0.3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793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794" style:family="paragraph" style:parent-style-name="List_20_Paragraph">
      <style:paragraph-properties fo:text-indent="-0.3cm" fo:margin-left="0.3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794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795" style:family="paragraph" style:parent-style-name="List_20_Paragraph">
      <style:paragraph-properties fo:text-indent="-0.3cm" fo:margin-left="0.3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795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796" style:family="paragraph" style:parent-style-name="Normal"/>
    <style:style style:name="T7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P797" style:family="paragraph" style:parent-style-name="List_20_Paragraph">
      <style:paragraph-properties fo:text-indent="-0.3cm" fo:margin-left="0.3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797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798" style:family="paragraph" style:parent-style-name="List_20_Paragraph">
      <style:paragraph-properties fo:text-indent="-0.3cm" fo:margin-left="0.3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798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799" style:family="paragraph" style:parent-style-name="List_20_Paragraph">
      <style:paragraph-properties fo:text-indent="-0.3cm" fo:margin-left="0.3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799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800" style:family="paragraph" style:parent-style-name="List_20_Paragraph">
      <style:paragraph-properties fo:text-indent="-0.3cm" fo:margin-left="0.3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800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801" style:family="paragraph" style:parent-style-name="List_20_Paragraph">
      <style:paragraph-properties fo:text-indent="-0.3cm" fo:margin-left="0.3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801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P802" style:family="paragraph" style:parent-style-name="Normal"/>
    <style:style style:name="T8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Row101" style:family="table-row">
      <style:table-row-properties style:min-row-height="0.529cm"/>
    </style:style>
    <style:style style:name="Cell3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3" style:family="paragraph" style:parent-style-name="Normal"/>
    <style:style style:name="T80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4" style:family="paragraph" style:parent-style-name="Normal"/>
    <style:style style:name="T8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0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T80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5" style:family="paragraph" style:parent-style-name="Normal"/>
    <style:style style:name="T8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0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P806" style:family="paragraph" style:parent-style-name="Normal"/>
    <style:style style:name="T8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80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80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80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T80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CA" fo:country-asian="US" fo:country-complex="SA"/>
    </style:style>
    <style:style style:name="P807" style:family="paragraph" style:parent-style-name="List_20_Paragraph">
      <style:paragraph-properties fo:text-indent="-0.3cm" fo:margin-left="0.3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807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US" fo:country-complex="SA"/>
    </style:style>
    <style:style style:name="T807_2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CA" fo:country-asian="US" fo:country-complex="SA"/>
    </style:style>
    <style:style style:name="Row102" style:family="table-row"/>
    <style:style style:name="Cell30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8" style:family="paragraph" style:parent-style-name="Normal">
      <style:paragraph-properties>
        <style:tab-stops>
          <style:tab-stop style:type="left" style:leader-style="none" style:position="13.097cm"/>
        </style:tab-stops>
      </style:paragraph-properties>
    </style:style>
    <style:style style:name="T80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80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03" style:family="table-row"/>
    <style:style style:name="Cell3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9" style:family="paragraph" style:parent-style-name="Normal"/>
    <style:style style:name="T80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0" style:family="paragraph" style:parent-style-name="Normal"/>
    <style:style style:name="T81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1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11" style:family="paragraph" style:parent-style-name="Normal"/>
    <style:style style:name="T81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1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81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11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2" style:family="paragraph" style:parent-style-name="Normal"/>
    <style:style style:name="T81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12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13" style:family="paragraph" style:parent-style-name="Normal"/>
    <style:style style:name="T81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14" style:family="paragraph" style:parent-style-name="Normal"/>
    <style:style style:name="T81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15" style:family="paragraph" style:parent-style-name="Normal"/>
    <style:style style:name="T81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16" style:family="paragraph" style:parent-style-name="Normal"/>
    <style:style style:name="T81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104" style:family="table-row">
      <style:table-row-properties style:min-row-height="0.529cm"/>
    </style:style>
    <style:style style:name="Cell3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7" style:family="paragraph" style:parent-style-name="Normal"/>
    <style:style style:name="T81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8" style:family="paragraph" style:parent-style-name="Normal"/>
    <style:style style:name="T81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1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19" style:family="paragraph" style:parent-style-name="Normal"/>
    <style:style style:name="T81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20" style:family="paragraph" style:parent-style-name="Normal"/>
    <style:style style:name="T82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2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21" style:family="paragraph" style:parent-style-name="Normal"/>
    <style:style style:name="T82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22" style:family="paragraph" style:parent-style-name="Normal"/>
    <style:style style:name="T82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3" style:family="paragraph" style:parent-style-name="Normal"/>
    <style:style style:name="T82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23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24" style:family="paragraph" style:parent-style-name="Normal"/>
    <style:style style:name="T82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25" style:family="paragraph" style:parent-style-name="Normal"/>
    <style:style style:name="T82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825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825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26" style:family="paragraph" style:parent-style-name="Normal"/>
    <style:style style:name="T82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105" style:family="table-row">
      <style:table-row-properties style:min-row-height="0.529cm"/>
    </style:style>
    <style:style style:name="Cell3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7" style:family="paragraph" style:parent-style-name="Normal"/>
    <style:style style:name="T82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28" style:family="paragraph" style:parent-style-name="Normal"/>
    <style:style style:name="T82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9" style:family="paragraph" style:parent-style-name="Normal"/>
    <style:style style:name="T82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29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30" style:family="paragraph" style:parent-style-name="Normal"/>
    <style:style style:name="T83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3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1" style:family="paragraph" style:parent-style-name="Normal"/>
    <style:style style:name="T83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3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32" style:family="paragraph" style:parent-style-name="Normal"/>
    <style:style style:name="T83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106" style:family="table-row">
      <style:table-row-properties style:min-row-height="0.529cm"/>
    </style:style>
    <style:style style:name="Cell3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3" style:family="paragraph" style:parent-style-name="Normal"/>
    <style:style style:name="T83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34" style:family="paragraph" style:parent-style-name="Normal"/>
    <style:style style:name="T83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5" style:family="paragraph" style:parent-style-name="Normal"/>
    <style:style style:name="T83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836" style:family="paragraph" style:parent-style-name="Normal"/>
    <style:style style:name="T83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37" style:family="paragraph" style:parent-style-name="Normal"/>
    <style:style style:name="T83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37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8" style:family="paragraph" style:parent-style-name="Normal"/>
    <style:style style:name="T83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839" style:family="paragraph" style:parent-style-name="Normal"/>
    <style:style style:name="T83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107" style:family="table-row"/>
    <style:style style:name="Cell31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0" style:family="paragraph" style:parent-style-name="Normal"/>
    <style:style style:name="T84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108" style:family="table-row"/>
    <style:style style:name="Cell3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1" style:family="paragraph" style:parent-style-name="Normal"/>
    <style:style style:name="T84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42" style:family="paragraph" style:parent-style-name="Normal"/>
    <style:style style:name="T84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3" style:family="paragraph" style:parent-style-name="Normal"/>
    <style:style style:name="T84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43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44" style:family="paragraph" style:parent-style-name="Normal"/>
    <style:style style:name="T84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44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5" style:family="paragraph" style:parent-style-name="Normal"/>
    <style:style style:name="T84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846" style:family="paragraph" style:parent-style-name="Normal"/>
    <style:style style:name="T84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109" style:family="table-row">
      <style:table-row-properties style:min-row-height="0.529cm"/>
    </style:style>
    <style:style style:name="Cell3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7" style:family="paragraph" style:parent-style-name="Normal"/>
    <style:style style:name="T84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8" style:family="paragraph" style:parent-style-name="Normal"/>
    <style:style style:name="T84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4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49" style:family="paragraph" style:parent-style-name="Normal"/>
    <style:style style:name="T84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50" style:family="paragraph" style:parent-style-name="Normal"/>
    <style:style style:name="T85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5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850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850_4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1" style:family="paragraph" style:parent-style-name="Normal"/>
    <style:style style:name="T85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852" style:family="paragraph" style:parent-style-name="Normal"/>
    <style:style style:name="T85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53" style:family="paragraph" style:parent-style-name="Normal"/>
    <style:style style:name="T85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54" style:family="paragraph" style:parent-style-name="Normal"/>
    <style:style style:name="T85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55" style:family="paragraph" style:parent-style-name="Normal"/>
    <style:style style:name="T85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56" style:family="paragraph" style:parent-style-name="Normal"/>
    <style:style style:name="T85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110" style:family="table-row">
      <style:table-row-properties style:min-row-height="0.529cm"/>
    </style:style>
    <style:style style:name="Cell3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7" style:family="paragraph" style:parent-style-name="Normal"/>
    <style:style style:name="T85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8" style:family="paragraph" style:parent-style-name="Normal"/>
    <style:style style:name="T85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5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858_3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59" style:family="paragraph" style:parent-style-name="Normal"/>
    <style:style style:name="T85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59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0" style:family="paragraph" style:parent-style-name="Normal"/>
    <style:style style:name="T86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6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61" style:family="paragraph" style:parent-style-name="Normal"/>
    <style:style style:name="T86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111" style:family="table-row">
      <style:table-row-properties style:min-row-height="0.529cm"/>
    </style:style>
    <style:style style:name="Cell3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2" style:family="paragraph" style:parent-style-name="Normal"/>
    <style:style style:name="T86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63" style:family="paragraph" style:parent-style-name="Normal"/>
    <style:style style:name="T86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64" style:family="paragraph" style:parent-style-name="Normal"/>
    <style:style style:name="T86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65" style:family="paragraph" style:parent-style-name="Normal"/>
    <style:style style:name="T86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6" style:family="paragraph" style:parent-style-name="Normal"/>
    <style:style style:name="T86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66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67" style:family="paragraph" style:parent-style-name="Normal"/>
    <style:style style:name="T86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67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68" style:family="paragraph" style:parent-style-name="Normal"/>
    <style:style style:name="T86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9" style:family="paragraph" style:parent-style-name="Normal"/>
    <style:style style:name="T86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P870" style:family="paragraph" style:parent-style-name="Normal"/>
    <style:style style:name="T87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71" style:family="paragraph" style:parent-style-name="Normal"/>
    <style:style style:name="T87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72" style:family="paragraph" style:parent-style-name="Normal"/>
    <style:style style:name="T87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112" style:family="table-row">
      <style:table-row-properties style:min-row-height="0.529cm"/>
    </style:style>
    <style:style style:name="Cell3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3" style:family="paragraph" style:parent-style-name="Normal"/>
    <style:style style:name="T87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74" style:family="paragraph" style:parent-style-name="Normal"/>
    <style:style style:name="T87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75" style:family="paragraph" style:parent-style-name="Normal"/>
    <style:style style:name="T87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76" style:family="paragraph" style:parent-style-name="Normal"/>
    <style:style style:name="T87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7" style:family="paragraph" style:parent-style-name="Normal"/>
    <style:style style:name="T87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77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78" style:family="paragraph" style:parent-style-name="Normal"/>
    <style:style style:name="T87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9" style:family="paragraph" style:parent-style-name="Normal"/>
    <style:style style:name="T87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79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P880" style:family="paragraph" style:parent-style-name="Normal"/>
    <style:style style:name="T88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113" style:family="table-row">
      <style:table-row-properties style:min-row-height="0.529cm"/>
    </style:style>
    <style:style style:name="Cell33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1" style:family="paragraph" style:parent-style-name="Normal"/>
    <style:style style:name="T88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Row114" style:family="table-row">
      <style:table-row-properties style:min-row-height="0.529cm"/>
    </style:style>
    <style:style style:name="Cell3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2" style:family="paragraph" style:parent-style-name="Normal"/>
    <style:style style:name="T88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882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883" style:family="paragraph" style:parent-style-name="Normal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4" style:family="paragraph" style:parent-style-name="Normal"/>
    <style:style style:name="T88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84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884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885" style:family="paragraph" style:parent-style-name="Normal"/>
    <style:style style:name="T885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85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885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885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6" style:family="paragraph" style:parent-style-name="Normal"/>
    <style:style style:name="T88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887" style:family="paragraph" style:parent-style-name="Normal"/>
    <style:style style:name="T887_1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P888" style:family="paragraph" style:parent-style-name="Normal"/>
    <style:style style:name="T888_1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Row115" style:family="table-row">
      <style:table-row-properties style:min-row-height="0.529cm"/>
    </style:style>
    <style:style style:name="Cell3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9" style:family="paragraph" style:parent-style-name="Normal"/>
    <style:style style:name="T88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889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0" style:family="paragraph" style:parent-style-name="Normal"/>
    <style:style style:name="T89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90_2" style:family="text" style:parent-style-name="cf01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891" style:family="paragraph" style:parent-style-name="Normal"/>
    <style:style style:name="T891_1" style:family="text" style:parent-style-name="cf01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91_2" style:family="text" style:parent-style-name="cf01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891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892" style:family="paragraph" style:parent-style-name="Normal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3" style:family="paragraph" style:parent-style-name="Normal"/>
    <style:style style:name="T89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894" style:family="paragraph" style:parent-style-name="Normal"/>
    <style:style style:name="T894_1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P895" style:family="paragraph" style:parent-style-name="Normal"/>
    <style:style style:name="T895_1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Row116" style:family="table-row">
      <style:table-row-properties style:min-row-height="0.529cm"/>
    </style:style>
    <style:style style:name="Cell3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6" style:family="paragraph" style:parent-style-name="Normal"/>
    <style:style style:name="T89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896_2" style:family="text" style:parent-style-name="cf01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7" style:family="paragraph" style:parent-style-name="Normal"/>
    <style:style style:name="T89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97_2" style:family="text" style:parent-style-name="cf01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898" style:family="paragraph" style:parent-style-name="Normal"/>
    <style:style style:name="T89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898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9" style:family="paragraph" style:parent-style-name="Normal"/>
    <style:style style:name="T89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900" style:family="paragraph" style:parent-style-name="Normal"/>
    <style:style style:name="T900_1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T90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00_3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Row117" style:family="table-row">
      <style:table-row-properties style:min-row-height="0.529cm"/>
    </style:style>
    <style:style style:name="Cell3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1" style:family="paragraph" style:parent-style-name="Normal"/>
    <style:style style:name="T901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902" style:family="paragraph" style:parent-style-name="Normal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3" style:family="paragraph" style:parent-style-name="Normal"/>
    <style:style style:name="T90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03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904" style:family="paragraph" style:parent-style-name="Normal"/>
    <style:style style:name="T904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904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90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/>
    </style:style>
    <style:style style:name="Cell3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5" style:family="paragraph" style:parent-style-name="Normal"/>
    <style:style style:name="T90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05_2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P906" style:family="paragraph" style:parent-style-name="Normal"/>
    <style:style style:name="T906_1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P907" style:family="paragraph" style:parent-style-name="Normal"/>
    <style:style style:name="T907_1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Row118" style:family="table-row">
      <style:table-row-properties style:min-row-height="0.529cm"/>
    </style:style>
    <style:style style:name="Cell3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8" style:family="paragraph" style:parent-style-name="Normal"/>
    <style:style style:name="T90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908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08_3" style:family="text">
      <style:text-properties fo:color="#000000" style:font-name="Arial" fo:font-size="10pt" style:font-name-asian="Calibri" style:font-size-asian="10pt" style:font-name-complex="Arial" style:font-size-complex="10pt" fo:language="uk" fo:language-asian="en" fo:language-complex="ar" fo:country="UA" fo:country-asian="US" fo:country-complex="SA"/>
    </style:style>
    <style:style style:name="T908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909" style:family="paragraph" style:parent-style-name="Normal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0" style:family="paragraph" style:parent-style-name="Normal"/>
    <style:style style:name="T910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910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910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911" style:family="paragraph" style:parent-style-name="Normal"/>
    <style:style style:name="T911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11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911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912" style:family="paragraph" style:parent-style-name="Normal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3" style:family="paragraph" style:parent-style-name="Normal"/>
    <style:style style:name="T9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914" style:family="paragraph" style:parent-style-name="Normal"/>
    <style:style style:name="T914_1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Row119" style:family="table-row">
      <style:table-row-properties style:min-row-height="0.529cm"/>
    </style:style>
    <style:style style:name="Cell3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5" style:family="paragraph" style:parent-style-name="Normal"/>
    <style:style style:name="T915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915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916" style:family="paragraph" style:parent-style-name="Normal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Cell3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7" style:family="paragraph" style:parent-style-name="Normal"/>
    <style:style style:name="T91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917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918" style:family="paragraph" style:parent-style-name="Normal"/>
    <style:style style:name="T918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18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9" style:family="paragraph" style:parent-style-name="Normal"/>
    <style:style style:name="T91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19_2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P920" style:family="paragraph" style:parent-style-name="Normal"/>
    <style:style style:name="T920_1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P921" style:family="paragraph" style:parent-style-name="Normal"/>
    <style:style style:name="T921_1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Row120" style:family="table-row">
      <style:table-row-properties style:min-row-height="0.529cm"/>
    </style:style>
    <style:style style:name="Cell3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2" style:family="paragraph" style:parent-style-name="Normal"/>
    <style:style style:name="T92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922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22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3" style:family="paragraph" style:parent-style-name="Normal"/>
    <style:style style:name="T923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923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923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T923_4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4" style:family="paragraph" style:parent-style-name="Normal"/>
    <style:style style:name="T92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24_2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P925" style:family="paragraph" style:parent-style-name="Normal"/>
    <style:style style:name="T925_1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Row121" style:family="table-row">
      <style:table-row-properties style:min-row-height="0.529cm"/>
    </style:style>
    <style:style style:name="Cell3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6" style:family="paragraph" style:parent-style-name="Normal"/>
    <style:style style:name="T926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926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7" style:family="paragraph" style:parent-style-name="Normal"/>
    <style:style style:name="T927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927_2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928" style:family="paragraph" style:parent-style-name="Normal"/>
    <style:style style:name="T928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928_2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/>
    </style:style>
    <style:style style:name="T928_3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9" style:family="paragraph" style:parent-style-name="Normal"/>
    <style:style style:name="T929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fo:font-weight="bold" style:font-weight-asian="bold"/>
    </style:style>
    <style:style style:name="T929_2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P930" style:family="paragraph" style:parent-style-name="Normal"/>
    <style:style style:name="T930_1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P931" style:family="paragraph" style:parent-style-name="Normal"/>
    <style:style style:name="T931_1" style:family="text">
      <style:text-properties style:font-name="Arial" fo:font-size="10pt" style:font-name-asian="Calibri Light" style:font-size-asian="10pt" style:font-name-complex="Arial" style:font-size-complex="10pt" fo:language="en" fo:language-asian="en" fo:language-complex="ar" fo:country="GB" fo:country-asian="US" fo:country-complex="SA"/>
    </style:style>
    <style:style style:name="P932" style:family="paragraph" style:parent-style-name="Normal">
      <style:text-properties fo:font-size="11pt" style:font-size-asian="11pt" style:font-size-complex="11pt"/>
    </style:style>
    <style:style style:name="P933" style:family="paragraph" style:parent-style-name="Normal"/>
    <style:style style:name="T933_1" style:family="text">
      <style:text-properties fo:font-size="11pt" style:font-size-asian="11pt" style:font-size-complex="11pt"/>
    </style:style>
    <style:style style:name="P934" style:family="paragraph" style:parent-style-name="Normal">
      <style:text-properties fo:font-size="11pt" style:font-size-asian="11pt" style:font-size-complex="11pt"/>
    </style:style>
    <style:style style:name="P935" style:family="paragraph" style:parent-style-name="Normal">
      <style:text-properties fo:font-size="11pt" style:font-size-asian="11pt" style:font-size-complex="11pt"/>
    </style:style>
    <style:style style:name="P936" style:family="paragraph" style:parent-style-name="Normal">
      <style:paragraph-properties>
        <style:tab-stops>
          <style:tab-stop style:type="left" style:leader-style="none" style:position="7.26cm"/>
        </style:tab-stops>
      </style:paragraph-properties>
    </style:style>
    <style:style style:name="T936_1" style:family="text">
      <style:text-properties fo:font-size="11pt" style:font-size-asian="11pt" style:font-size-complex="11pt"/>
    </style:style>
    <style:style style:name="T936_2" style:family="text">
      <style:text-properties fo:font-size="11pt" style:font-size-asian="11pt" style:font-size-complex="11pt"/>
    </style:style>
    <style:style style:name="P937" style:family="paragraph" style:parent-style-name="Normal">
      <style:paragraph-properties>
        <style:tab-stops>
          <style:tab-stop style:type="left" style:leader-style="none" style:position="7.26cm"/>
        </style:tab-stops>
      </style:paragraph-properties>
      <style:text-properties fo:font-size="11pt" style:font-size-asian="11pt" style:font-size-complex="11pt"/>
    </style:style>
    <style:style style:name="Table14" style:family="table">
      <style:table-properties table:align="left" style:width="26.414cm" style:rel-width="100%" fo:margin-left="0cm"/>
    </style:style>
    <style:style style:name="Column58" style:family="table-column">
      <style:table-column-properties style:column-width="5.094cm"/>
    </style:style>
    <style:style style:name="Column59" style:family="table-column">
      <style:table-column-properties style:column-width="4.86cm"/>
    </style:style>
    <style:style style:name="Column60" style:family="table-column">
      <style:table-column-properties style:column-width="16.461cm"/>
    </style:style>
    <style:style style:name="Row122" style:family="table-row">
      <style:table-row-properties style:min-row-height="0.482cm"/>
    </style:style>
    <style:style style:name="Cell36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8" style:family="paragraph" style:parent-style-name="Normal"/>
    <style:style style:name="T93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6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9" style:family="paragraph" style:parent-style-name="Normal"/>
    <style:style style:name="T93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6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0" style:family="paragraph" style:parent-style-name="Normal"/>
    <style:style style:name="T94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23" style:family="table-row"/>
    <style:style style:name="Cell3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1" style:family="paragraph" style:parent-style-name="Normal"/>
    <style:style style:name="T94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2" style:family="paragraph" style:parent-style-name="Normal"/>
    <style:style style:name="T94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3" style:family="paragraph" style:parent-style-name="Normal"/>
    <style:style style:name="T94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944" style:family="paragraph" style:parent-style-name="Default">
      <style:paragraph-properties style:text-autospace="none"/>
    </style:style>
    <style:style style:name="T944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24" style:family="table-row"/>
    <style:style style:name="Cell3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5" style:family="paragraph" style:parent-style-name="Normal"/>
    <style:style style:name="T945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946" style:family="paragraph" style:parent-style-name="Normal"/>
    <style:style style:name="T94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7" style:family="paragraph" style:parent-style-name="Normal"/>
    <style:style style:name="T94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8" style:family="paragraph" style:parent-style-name="Normal"/>
    <style:style style:name="T94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949" style:family="paragraph" style:parent-style-name="Default">
      <style:paragraph-properties style:text-autospace="none"/>
    </style:style>
    <style:style style:name="T949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25" style:family="table-row"/>
    <style:style style:name="Cell3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0" style:family="paragraph" style:parent-style-name="Normal"/>
    <style:style style:name="T95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51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2" style:family="paragraph" style:parent-style-name="Normal"/>
    <style:style style:name="T952_1" style:family="text">
      <style:text-properties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3" style:family="paragraph" style:parent-style-name="Normal"/>
    <style:style style:name="T9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954" style:family="paragraph" style:parent-style-name="Normal"/>
    <style:style style:name="T95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26" style:family="table-row"/>
    <style:style style:name="Cell3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5" style:family="paragraph" style:parent-style-name="Normal"/>
    <style:style style:name="T95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6" style:family="paragraph" style:parent-style-name="Normal"/>
    <style:style style:name="T95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7" style:family="paragraph" style:parent-style-name="Normal"/>
    <style:style style:name="T95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95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58" style:family="paragraph" style:parent-style-name="Normal"/>
    <style:style style:name="T95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58_2" style:family="text">
      <style:text-properties style:font-name="Arial" fo:font-size="10pt" style:font-name-asian="ＭＳ 明朝" style:font-size-asian="10pt" style:font-name-complex="Arial" style:font-size-complex="10pt" fo:language="en" fo:language-asian="en" fo:language-complex="ar" fo:country="GB" fo:country-asian="US" fo:country-complex="SA"/>
    </style:style>
    <style:style style:name="Row127" style:family="table-row">
      <style:table-row-properties style:min-row-height="0.529cm"/>
    </style:style>
    <style:style style:name="Cell37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9" style:family="paragraph" style:parent-style-name="Normal"/>
    <style:style style:name="T95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7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0" style:family="paragraph" style:parent-style-name="Normal"/>
    <style:style style:name="T96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37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1" style:family="paragraph" style:parent-style-name="Normal"/>
    <style:style style:name="T96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28" style:family="table-row">
      <style:table-row-properties style:min-row-height="0.529cm"/>
    </style:style>
    <style:style style:name="Cell3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2" style:family="paragraph" style:parent-style-name="Normal"/>
    <style:style style:name="T96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3" style:family="paragraph" style:parent-style-name="Normal"/>
    <style:style style:name="T96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964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5" style:family="paragraph" style:parent-style-name="Normal"/>
    <style:style style:name="T96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966" style:family="paragraph" style:parent-style-name="Default">
      <style:paragraph-properties style:text-autospace="none"/>
    </style:style>
    <style:style style:name="T966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29" style:family="table-row">
      <style:table-row-properties style:min-row-height="0.529cm"/>
    </style:style>
    <style:style style:name="Cell3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7" style:family="paragraph" style:parent-style-name="Normal"/>
    <style:style style:name="T967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8" style:family="paragraph" style:parent-style-name="Normal"/>
    <style:style style:name="T96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9" style:family="paragraph" style:parent-style-name="Normal"/>
    <style:style style:name="T96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970" style:family="paragraph" style:parent-style-name="Default">
      <style:paragraph-properties style:text-autospace="none"/>
    </style:style>
    <style:style style:name="T970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Row130" style:family="table-row">
      <style:table-row-properties style:min-row-height="0.529cm"/>
    </style:style>
    <style:style style:name="Cell3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1" style:family="paragraph" style:parent-style-name="Normal"/>
    <style:style style:name="T971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Cell3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2" style:family="paragraph" style:parent-style-name="Normal"/>
    <style:style style:name="T97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3" style:family="paragraph" style:parent-style-name="Normal"/>
    <style:style style:name="T97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974" style:family="paragraph" style:parent-style-name="Default">
      <style:paragraph-properties style:text-autospace="none"/>
    </style:style>
    <style:style style:name="T974_1" style:family="text">
      <style:text-properties fo:color="#000000" style:font-name="Arial" fo:font-size="10pt" style:font-name-asian="Calibri" style:font-size-asian="10pt" style:font-name-complex="Arial" style:font-size-complex="10pt" fo:language="en" fo:language-asian="en" fo:language-complex="ar" fo:country="GB" fo:country-asian="US" fo:country-complex="SA"/>
    </style:style>
    <style:style style:name="P975" style:family="paragraph" style:parent-style-name="Normal">
      <style:paragraph-properties>
        <style:tab-stops>
          <style:tab-stop style:type="left" style:leader-style="none" style:position="7.26cm"/>
        </style:tab-stops>
      </style:paragraph-properties>
    </style:style>
    <style:style style:name="P976" style:family="paragraph" style:parent-style-name="Normal"/>
    <style:style style:name="T976_1" style:family="text">
      <style:text-properties fo:font-size="11pt" style:font-size-asian="11pt" style:font-size-complex="11pt"/>
    </style:style>
    <style:style style:name="P977" style:family="paragraph" style:parent-style-name="Normal">
      <style:text-properties fo:font-size="11pt" style:font-size-asian="11pt" style:font-size-complex="11pt"/>
    </style:style>
    <style:style style:name="Table15" style:family="table">
      <style:table-properties table:align="left" style:width="26.414cm" style:rel-width="100%" fo:margin-left="0cm"/>
    </style:style>
    <style:style style:name="Column61" style:family="table-column">
      <style:table-column-properties style:column-width="8.738cm"/>
    </style:style>
    <style:style style:name="Column62" style:family="table-column">
      <style:table-column-properties style:column-width="2.916cm"/>
    </style:style>
    <style:style style:name="Column63" style:family="table-column">
      <style:table-column-properties style:column-width="14.76cm"/>
    </style:style>
    <style:style style:name="Row131" style:family="table-row">
      <style:table-row-properties style:min-row-height="0.482cm"/>
    </style:style>
    <style:style style:name="Cell38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8" style:family="paragraph" style:parent-style-name="Normal"/>
    <style:style style:name="T97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8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9" style:family="paragraph" style:parent-style-name="Normal"/>
    <style:style style:name="T97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8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0" style:family="paragraph" style:parent-style-name="Normal"/>
    <style:style style:name="T98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Row132" style:family="table-row">
      <style:table-row-properties style:min-row-height="0.529cm"/>
    </style:style>
    <style:style style:name="Cell39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1" style:family="paragraph" style:parent-style-name="Default">
      <style:paragraph-properties style:text-autospace="none"/>
    </style:style>
    <style:style style:name="T98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981_2" style:family="text">
      <style:text-properties fo:color="#000000"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T981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981_4" style:family="text">
      <style:text-properties fo:color="#000000"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T981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982" style:family="paragraph" style:parent-style-name="Default">
      <style:paragraph-properties style:text-autospace="none"/>
    </style:style>
    <style:style style:name="T982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3" style:family="paragraph" style:parent-style-name="Normal"/>
    <style:style style:name="T98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9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4" style:family="paragraph" style:parent-style-name="Normal"/>
    <style:style style:name="T98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985" style:family="paragraph" style:parent-style-name="Default">
      <style:paragraph-properties style:text-autospace="none"/>
    </style:style>
    <style:style style:name="T98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33" style:family="table-row">
      <style:table-row-properties style:min-row-height="0.529cm"/>
    </style:style>
    <style:style style:name="Cell3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6" style:family="paragraph" style:parent-style-name="Default">
      <style:paragraph-properties style:text-autospace="none"/>
    </style:style>
    <style:style style:name="T986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986_2" style:family="text">
      <style:text-properties fo:color="#000000"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T986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9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7" style:family="paragraph" style:parent-style-name="Normal"/>
    <style:style style:name="T98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8" style:family="paragraph" style:parent-style-name="Normal"/>
    <style:style style:name="T98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989" style:family="paragraph" style:parent-style-name="Normal"/>
    <style:style style:name="T98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34" style:family="table-row">
      <style:table-row-properties style:min-row-height="0.529cm"/>
    </style:style>
    <style:style style:name="Cell39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0" style:family="paragraph" style:parent-style-name="Default">
      <style:paragraph-properties style:text-autospace="none"/>
    </style:style>
    <style:style style:name="T99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990_2" style:family="text">
      <style:text-properties fo:color="#000000"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T990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991" style:family="paragraph" style:parent-style-name="Default">
      <style:paragraph-properties style:text-autospace="none"/>
    </style:style>
    <style:style style:name="T991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2" style:family="paragraph" style:parent-style-name="Normal"/>
    <style:style style:name="T99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39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3" style:family="paragraph" style:parent-style-name="Normal"/>
    <style:style style:name="T99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994" style:family="paragraph" style:parent-style-name="Normal"/>
    <style:style style:name="T99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35" style:family="table-row">
      <style:table-row-properties style:min-row-height="0.529cm"/>
    </style:style>
    <style:style style:name="Cell3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5" style:family="paragraph" style:parent-style-name="Default">
      <style:paragraph-properties style:text-autospace="none"/>
    </style:style>
    <style:style style:name="T995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0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6" style:family="paragraph" style:parent-style-name="Normal"/>
    <style:style style:name="T99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7" style:family="paragraph" style:parent-style-name="Normal"/>
    <style:style style:name="T99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998" style:family="paragraph" style:parent-style-name="Normal"/>
    <style:style style:name="T99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136" style:family="table-row">
      <style:table-row-properties style:min-row-height="0.529cm"/>
    </style:style>
    <style:style style:name="Cell4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9" style:family="paragraph" style:parent-style-name="Default">
      <style:paragraph-properties style:text-autospace="none"/>
    </style:style>
    <style:style style:name="T999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0" style:family="paragraph" style:parent-style-name="Normal"/>
    <style:style style:name="T100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1" style:family="paragraph" style:parent-style-name="Normal"/>
    <style:style style:name="T100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1002" style:family="paragraph" style:parent-style-name="Normal"/>
    <style:style style:name="T100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37" style:family="table-row">
      <style:table-row-properties style:min-row-height="0.529cm"/>
    </style:style>
    <style:style style:name="Cell4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3" style:family="paragraph" style:parent-style-name="Default">
      <style:paragraph-properties style:text-autospace="none"/>
    </style:style>
    <style:style style:name="T1003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003_2" style:family="text">
      <style:text-properties fo:color="#000000"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T1003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4" style:family="paragraph" style:parent-style-name="Normal"/>
    <style:style style:name="T100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5" style:family="paragraph" style:parent-style-name="Normal"/>
    <style:style style:name="T100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1006" style:family="paragraph" style:parent-style-name="Normal"/>
    <style:style style:name="T100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38" style:family="table-row">
      <style:table-row-properties style:min-row-height="0.529cm"/>
    </style:style>
    <style:style style:name="Cell4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7" style:family="paragraph" style:parent-style-name="Default">
      <style:paragraph-properties style:text-autospace="none"/>
    </style:style>
    <style:style style:name="T1007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007_2" style:family="text">
      <style:text-properties fo:color="#000000" style:font-name="Arial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style>
    <style:style style:name="T1007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8" style:family="paragraph" style:parent-style-name="Normal"/>
    <style:style style:name="T100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Cell4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9" style:family="paragraph" style:parent-style-name="Normal"/>
    <style:style style:name="T100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P1010" style:family="paragraph" style:parent-style-name="Normal"/>
    <style:style style:name="T101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1011" style:family="paragraph" style:parent-style-name="Normal">
      <style:text-properties fo:font-size="11pt" style:font-size-asian="11pt" style:font-size-complex="11pt"/>
    </style:style>
    <style:style style:name="P1012" style:family="paragraph" style:parent-style-name="Normal">
      <style:paragraph-properties fo:line-height="108%" fo:margin-bottom="0.282cm"/>
    </style:style>
    <style:style style:name="T1012_1" style:family="text">
      <style:text-properties fo:font-size="11pt" style:font-size-asian="11pt" style:font-size-complex="11pt"/>
    </style:style>
    <style:style style:name="Table16" style:family="table">
      <style:table-properties table:align="left" style:width="26.414cm" style:rel-width="100%" fo:margin-left="0cm"/>
    </style:style>
    <style:style style:name="Column64" style:family="table-column">
      <style:table-column-properties style:column-width="7.28cm"/>
    </style:style>
    <style:style style:name="Column65" style:family="table-column">
      <style:table-column-properties style:column-width="2.916cm"/>
    </style:style>
    <style:style style:name="Column66" style:family="table-column">
      <style:table-column-properties style:column-width="16.219cm"/>
    </style:style>
    <style:style style:name="Row139" style:family="table-row">
      <style:table-row-properties style:min-row-height="0.482cm"/>
    </style:style>
    <style:style style:name="Cell41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3" style:family="paragraph" style:parent-style-name="Normal"/>
    <style:style style:name="T101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1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4" style:family="paragraph" style:parent-style-name="Normal"/>
    <style:style style:name="T101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41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5" style:family="paragraph" style:parent-style-name="Normal"/>
    <style:style style:name="T101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40" style:family="table-row"/>
    <style:style style:name="Cell4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6" style:family="paragraph" style:parent-style-name="Normal"/>
    <style:style style:name="T101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41" style:family="table-row">
      <style:table-row-properties style:min-row-height="2.014cm"/>
    </style:style>
    <style:style style:name="Cell4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7" style:family="paragraph" style:parent-style-name="Normal"/>
    <style:style style:name="T101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18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19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20" style:family="paragraph" style:parent-style-name="Normal">
      <style:paragraph-properties fo:text-align="center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1" style:family="paragraph" style:parent-style-name="Normal"/>
    <style:style style:name="T102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4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2" style:family="paragraph" style:parent-style-name="Normal"/>
    <style:style style:name="T102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023" style:family="paragraph" style:parent-style-name="Normal"/>
    <style:style style:name="T1023_1" style:family="text">
      <style:text-properties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/>
    </style:style>
    <style:style style:name="Row142" style:family="table-row">
      <style:table-row-properties style:min-row-height="0.529cm"/>
    </style:style>
    <style:style style:name="Cell4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4" style:family="paragraph" style:parent-style-name="Normal"/>
    <style:style style:name="T102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43" style:family="table-row"/>
    <style:style style:name="Cell4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5" style:family="paragraph" style:parent-style-name="Normal"/>
    <style:style style:name="T10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6" style:family="paragraph" style:parent-style-name="Normal"/>
    <style:style style:name="T102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7" style:family="paragraph" style:parent-style-name="Normal"/>
    <style:style style:name="T10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028" style:family="paragraph" style:parent-style-name="Normal"/>
    <style:style style:name="T102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29" style:family="paragraph" style:parent-style-name="Normal"/>
    <style:style style:name="T10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44" style:family="table-row"/>
    <style:style style:name="Cell4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0" style:family="paragraph" style:parent-style-name="Normal"/>
    <style:style style:name="T103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45" style:family="table-row"/>
    <style:style style:name="Cell4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1" style:family="paragraph" style:parent-style-name="Normal"/>
    <style:style style:name="T103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2" style:family="paragraph" style:parent-style-name="Normal"/>
    <style:style style:name="T103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3" style:family="paragraph" style:parent-style-name="Normal"/>
    <style:style style:name="T103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034" style:family="paragraph" style:parent-style-name="Normal"/>
    <style:style style:name="T103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35" style:family="paragraph" style:parent-style-name="Normal"/>
    <style:style style:name="T103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46" style:family="table-row"/>
    <style:style style:name="Cell4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6" style:family="paragraph" style:parent-style-name="Normal"/>
    <style:style style:name="T103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36_2" style:family="text">
      <style:text-properties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/>
    </style:style>
    <style:style style:name="Cell4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7" style:family="paragraph" style:parent-style-name="Normal"/>
    <style:style style:name="T103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38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39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040" style:family="paragraph" style:parent-style-name="Normal">
      <style:paragraph-properties fo:text-inden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1" style:family="paragraph" style:parent-style-name="Normal"/>
    <style:style style:name="T1041_1" style:family="text">
      <style:text-properties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042" style:family="paragraph" style:parent-style-name="Normal"/>
    <style:style style:name="T1042_1" style:family="text">
      <style:text-properties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/>
    </style:style>
    <style:style style:name="T1042_2" style:family="text"/>
    <style:style style:name="T1042_3" style:family="text" style:parent-style-name="Internet_20_link">
      <style:text-properties fo:color="#0000ff"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1042_4" style:family="text">
      <style:text-properties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/>
    </style:style>
    <style:style style:name="Row147" style:family="table-row"/>
    <style:style style:name="Cell4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3" style:family="paragraph" style:parent-style-name="Normal"/>
    <style:style style:name="T104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48" style:family="table-row"/>
    <style:style style:name="Cell4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4" style:family="paragraph" style:parent-style-name="Normal"/>
    <style:style style:name="T104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5" style:family="paragraph" style:parent-style-name="Normal"/>
    <style:style style:name="T104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6" style:family="paragraph" style:parent-style-name="Normal"/>
    <style:style style:name="T1046_1" style:family="text">
      <style:text-properties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047" style:family="paragraph" style:parent-style-name="Normal"/>
    <style:style style:name="T1047_1" style:family="text">
      <style:text-properties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/>
    </style:style>
    <style:style style:name="P1048" style:family="paragraph" style:parent-style-name="Normal"/>
    <style:style style:name="T1048_1" style:family="text">
      <style:text-properties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/>
    </style:style>
    <style:style style:name="P1049" style:family="paragraph" style:parent-style-name="Normal"/>
    <style:style style:name="T1049_1" style:family="text">
      <style:text-properties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/>
    </style:style>
    <style:style style:name="P1050" style:family="paragraph" style:parent-style-name="Normal"/>
    <style:style style:name="T1050_1" style:family="text">
      <style:text-properties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/>
    </style:style>
    <style:style style:name="P1051" style:family="paragraph" style:parent-style-name="Normal"/>
    <style:style style:name="T1051_1" style:family="text">
      <style:text-properties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/>
    </style:style>
    <style:style style:name="P1052" style:family="paragraph" style:parent-style-name="Normal"/>
    <style:style style:name="T1052_1" style:family="text">
      <style:text-properties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/>
    </style:style>
    <style:style style:name="P1053" style:family="paragraph" style:parent-style-name="Normal"/>
    <style:style style:name="T1053_1" style:family="text">
      <style:text-properties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/>
    </style:style>
    <style:style style:name="P1054" style:family="paragraph" style:parent-style-name="Normal"/>
    <style:style style:name="T1054_1" style:family="text">
      <style:text-properties style:font-name="Arial" fo:font-size="10pt" style:font-name-asian="Aptos" style:font-size-asian="10pt" style:font-name-complex="Arial" style:font-size-complex="10pt" fo:language="en" fo:language-asian="en" fo:language-complex="ar" fo:country="GB" fo:country-asian="US" fo:country-complex="SA"/>
    </style:style>
    <style:style style:name="P1055" style:family="paragraph" style:parent-style-name="Normal">
      <style:text-properties fo:font-size="11pt" style:font-size-asian="11pt" style:font-size-complex="11pt"/>
    </style:style>
    <style:style style:name="P1056" style:family="paragraph" style:parent-style-name="Normal">
      <style:paragraph-properties fo:break-before="page" fo:line-height="108%" fo:margin-bottom="0.282cm"/>
    </style:style>
    <style:style style:name="P1057" style:family="paragraph" style:parent-style-name="Normal"/>
    <style:style style:name="T1057_1" style:family="text">
      <style:text-properties fo:font-size="11pt" style:font-size-asian="11pt" style:font-size-complex="11pt"/>
    </style:style>
    <style:style style:name="P1058" style:family="paragraph" style:parent-style-name="Normal">
      <style:text-properties fo:font-size="11pt" style:font-size-asian="11pt" style:font-name-complex="Arial" style:font-size-complex="11pt"/>
    </style:style>
    <style:style style:name="Table17" style:family="table">
      <style:table-properties table:align="left" style:width="26.404cm" style:rel-width="100%" fo:margin-left="0cm"/>
    </style:style>
    <style:style style:name="Column67" style:family="table-column">
      <style:table-column-properties style:column-width="18.419cm"/>
    </style:style>
    <style:style style:name="Column68" style:family="table-column">
      <style:table-column-properties style:column-width="2.773cm"/>
    </style:style>
    <style:style style:name="Column69" style:family="table-column">
      <style:table-column-properties style:column-width="2.27cm"/>
    </style:style>
    <style:style style:name="Column70" style:family="table-column">
      <style:table-column-properties style:column-width="2.942cm"/>
    </style:style>
    <style:style style:name="Row149" style:family="table-row">
      <style:table-row-properties style:min-row-height="0.529cm"/>
    </style:style>
    <style:style style:name="Cell433" style:family="table-cell">
      <style:table-cell-properties fo:background-color="#002f6c" style:vertical-align="middle" fo:border-top="#bfbfbf 0.026cm solid" fo:border-bottom="#bfbfbf 0.026cm solid" fo:border-left="#bfbfbf 0.026cm solid" fo:border-right="#bfbfbf 0.026cm solid" fo:wrap-option="wrap"/>
    </style:style>
    <style:style style:name="P1059" style:family="paragraph" style:parent-style-name="Normal"/>
    <style:style style:name="T1059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 fo:font-weight="bold" style:font-weight-asian="bold" style:font-weight-complex="bold"/>
    </style:style>
    <style:style style:name="T1059_2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5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34" style:family="table-cell">
      <style:table-cell-properties fo:background-color="#002f6c" style:vertical-align="middle" fo:border-top="#bfbfbf 0.026cm solid" fo:border-bottom="#bfbfbf 0.026cm solid" fo:border-left="#bfbfbf 0.026cm solid" fo:border-right="#bfbfbf 0.026cm solid" fo:wrap-option="wrap"/>
    </style:style>
    <style:style style:name="P1060" style:family="paragraph" style:parent-style-name="Normal"/>
    <style:style style:name="T1060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 fo:font-weight="bold" style:font-weight-asian="bold" style:font-weight-complex="bold"/>
    </style:style>
    <style:style style:name="T1060_2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60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35" style:family="table-cell">
      <style:table-cell-properties fo:background-color="#002f6c" style:vertical-align="middle" fo:border-top="#bfbfbf 0.026cm solid" fo:border-bottom="#bfbfbf 0.026cm solid" fo:border-left="#bfbfbf 0.026cm solid" fo:border-right="#bfbfbf 0.026cm solid" fo:wrap-option="wrap"/>
    </style:style>
    <style:style style:name="P1061" style:family="paragraph" style:parent-style-name="Normal"/>
    <style:style style:name="T1061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 fo:font-weight="bold" style:font-weight-asian="bold" style:font-weight-complex="bold"/>
    </style:style>
    <style:style style:name="T106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6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61_4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 fo:font-weight="bold" style:font-weight-asian="bold" style:font-weight-complex="bold"/>
    </style:style>
    <style:style style:name="T1061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36" style:family="table-cell">
      <style:table-cell-properties fo:background-color="#a6a6a6" style:vertical-align="middle" fo:border-top="#bfbfbf 0.026cm solid" fo:border-bottom="#bfbfbf 0.026cm solid" fo:border-left="#bfbfbf 0.026cm solid" fo:border-right="#bfbfbf 0.026cm solid" fo:wrap-option="wrap"/>
    </style:style>
    <style:style style:name="P1062" style:family="paragraph" style:parent-style-name="Normal"/>
    <style:style style:name="T1062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 fo:font-weight="bold" style:font-weight-asian="bold" style:font-weight-complex="bold"/>
    </style:style>
    <style:style style:name="T106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0" style:family="table-row">
      <style:table-row-properties style:min-row-height="0.529cm"/>
    </style:style>
    <style:style style:name="Cell437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63" style:family="paragraph" style:parent-style-name="Normal"/>
    <style:style style:name="T1063_1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06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38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64" style:family="paragraph" style:parent-style-name="Normal"/>
    <style:style style:name="T1064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6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39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65" style:family="paragraph" style:parent-style-name="Normal"/>
    <style:style style:name="T1065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6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40" style:family="table-cell">
      <style:table-cell-properties fo:background-color="#ff0000" style:vertical-align="middle" fo:border-top="#bfbfbf 0.026cm solid" fo:border-bottom="#bfbfbf 0.026cm solid" fo:border-left="#bfbfbf 0.026cm solid" fo:border-right="#bfbfbf 0.026cm solid" fo:wrap-option="wrap"/>
    </style:style>
    <style:style style:name="P1066" style:family="paragraph" style:parent-style-name="Normal"/>
    <style:style style:name="T1066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6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1" style:family="table-row">
      <style:table-row-properties style:min-row-height="0.529cm"/>
    </style:style>
    <style:style style:name="Cell441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67" style:family="paragraph" style:parent-style-name="Normal"/>
    <style:style style:name="T106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1067_2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06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42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68" style:family="paragraph" style:parent-style-name="Normal"/>
    <style:style style:name="T1068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6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43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69" style:family="paragraph" style:parent-style-name="Normal"/>
    <style:style style:name="T1069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6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44" style:family="table-cell">
      <style:table-cell-properties fo:background-color="#00b050" style:vertical-align="middle" fo:border-top="#bfbfbf 0.026cm solid" fo:border-bottom="#bfbfbf 0.026cm solid" fo:border-left="#bfbfbf 0.026cm solid" fo:border-right="#bfbfbf 0.026cm solid" fo:wrap-option="wrap"/>
    </style:style>
    <style:style style:name="P1070" style:family="paragraph" style:parent-style-name="Normal"/>
    <style:style style:name="T1070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7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2" style:family="table-row">
      <style:table-row-properties style:min-row-height="0.529cm"/>
    </style:style>
    <style:style style:name="Cell445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71" style:family="paragraph" style:parent-style-name="Normal"/>
    <style:style style:name="T1071_1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07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46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72" style:family="paragraph" style:parent-style-name="Normal"/>
    <style:style style:name="T1072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Cell447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73" style:family="paragraph" style:parent-style-name="Normal"/>
    <style:style style:name="T1073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7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48" style:family="table-cell">
      <style:table-cell-properties fo:background-color="#92d050" style:vertical-align="middle" fo:border-top="#bfbfbf 0.026cm solid" fo:border-bottom="#bfbfbf 0.026cm solid" fo:border-left="#bfbfbf 0.026cm solid" fo:border-right="#bfbfbf 0.026cm solid" fo:wrap-option="wrap"/>
    </style:style>
    <style:style style:name="P1074" style:family="paragraph" style:parent-style-name="Normal"/>
    <style:style style:name="T1074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7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3" style:family="table-row">
      <style:table-row-properties style:min-row-height="0.529cm"/>
    </style:style>
    <style:style style:name="Cell449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75" style:family="paragraph" style:parent-style-name="Normal"/>
    <style:style style:name="T1075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7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50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76" style:family="paragraph" style:parent-style-name="Normal"/>
    <style:style style:name="T1076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7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51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77" style:family="paragraph" style:parent-style-name="Normal"/>
    <style:style style:name="T1077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7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52" style:family="table-cell">
      <style:table-cell-properties fo:background-color="#00b050" style:vertical-align="middle" fo:border-top="#bfbfbf 0.026cm solid" fo:border-bottom="#bfbfbf 0.026cm solid" fo:border-left="#bfbfbf 0.026cm solid" fo:border-right="#bfbfbf 0.026cm solid" fo:wrap-option="wrap"/>
    </style:style>
    <style:style style:name="P1078" style:family="paragraph" style:parent-style-name="Normal"/>
    <style:style style:name="T1078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7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4" style:family="table-row">
      <style:table-row-properties style:min-row-height="0.529cm"/>
    </style:style>
    <style:style style:name="Cell453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79" style:family="paragraph" style:parent-style-name="Normal"/>
    <style:style style:name="T1079_1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07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54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80" style:family="paragraph" style:parent-style-name="Normal"/>
    <style:style style:name="T1080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8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55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81" style:family="paragraph" style:parent-style-name="Normal"/>
    <style:style style:name="T1081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8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56" style:family="table-cell">
      <style:table-cell-properties fo:background-color="#00b050" style:vertical-align="middle" fo:border-top="#bfbfbf 0.026cm solid" fo:border-bottom="#bfbfbf 0.026cm solid" fo:border-left="#bfbfbf 0.026cm solid" fo:border-right="#bfbfbf 0.026cm solid" fo:wrap-option="wrap"/>
    </style:style>
    <style:style style:name="P1082" style:family="paragraph" style:parent-style-name="Normal"/>
    <style:style style:name="T1082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8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5" style:family="table-row">
      <style:table-row-properties style:min-row-height="0.529cm"/>
    </style:style>
    <style:style style:name="Cell457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83" style:family="paragraph" style:parent-style-name="Normal"/>
    <style:style style:name="T1083_1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08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58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84" style:family="paragraph" style:parent-style-name="Normal"/>
    <style:style style:name="T1084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8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59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85" style:family="paragraph" style:parent-style-name="Normal"/>
    <style:style style:name="T1085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8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60" style:family="table-cell">
      <style:table-cell-properties fo:background-color="#ff0000" style:vertical-align="middle" fo:border-top="#bfbfbf 0.026cm solid" fo:border-bottom="#bfbfbf 0.026cm solid" fo:border-left="#bfbfbf 0.026cm solid" fo:border-right="#bfbfbf 0.026cm solid" fo:wrap-option="wrap"/>
    </style:style>
    <style:style style:name="P1086" style:family="paragraph" style:parent-style-name="Normal"/>
    <style:style style:name="T1086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8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6" style:family="table-row">
      <style:table-row-properties style:min-row-height="0.529cm"/>
    </style:style>
    <style:style style:name="Cell461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87" style:family="paragraph" style:parent-style-name="Normal"/>
    <style:style style:name="T1087_1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08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62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88" style:family="paragraph" style:parent-style-name="Normal"/>
    <style:style style:name="T1088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8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63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89" style:family="paragraph" style:parent-style-name="Normal"/>
    <style:style style:name="T1089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8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64" style:family="table-cell">
      <style:table-cell-properties fo:background-color="#92d050" style:vertical-align="middle" fo:border-top="#bfbfbf 0.026cm solid" fo:border-bottom="#bfbfbf 0.026cm solid" fo:border-left="#bfbfbf 0.026cm solid" fo:border-right="#bfbfbf 0.026cm solid" fo:wrap-option="wrap"/>
    </style:style>
    <style:style style:name="P1090" style:family="paragraph" style:parent-style-name="Normal"/>
    <style:style style:name="T1090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9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7" style:family="table-row">
      <style:table-row-properties style:min-row-height="0.529cm"/>
    </style:style>
    <style:style style:name="Cell465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91" style:family="paragraph" style:parent-style-name="Normal"/>
    <style:style style:name="T1091_1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09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66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92" style:family="paragraph" style:parent-style-name="Normal"/>
    <style:style style:name="T1092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9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67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93" style:family="paragraph" style:parent-style-name="Normal"/>
    <style:style style:name="T1093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9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68" style:family="table-cell">
      <style:table-cell-properties fo:background-color="#ffff00" style:vertical-align="middle" fo:border-top="#bfbfbf 0.026cm solid" fo:border-bottom="#bfbfbf 0.026cm solid" fo:border-left="#bfbfbf 0.026cm solid" fo:border-right="#bfbfbf 0.026cm solid" fo:wrap-option="wrap"/>
    </style:style>
    <style:style style:name="P1094" style:family="paragraph" style:parent-style-name="Normal"/>
    <style:style style:name="T1094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9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8" style:family="table-row">
      <style:table-row-properties style:min-row-height="0.529cm"/>
    </style:style>
    <style:style style:name="Cell469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95" style:family="paragraph" style:parent-style-name="Normal"/>
    <style:style style:name="T1095_1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09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70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96" style:family="paragraph" style:parent-style-name="Normal"/>
    <style:style style:name="T1096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9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71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97" style:family="paragraph" style:parent-style-name="Normal"/>
    <style:style style:name="T1097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9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72" style:family="table-cell">
      <style:table-cell-properties fo:background-color="#ffc000" style:vertical-align="middle" fo:border-top="#bfbfbf 0.026cm solid" fo:border-bottom="#bfbfbf 0.026cm solid" fo:border-left="#bfbfbf 0.026cm solid" fo:border-right="#bfbfbf 0.026cm solid" fo:wrap-option="wrap"/>
    </style:style>
    <style:style style:name="P1098" style:family="paragraph" style:parent-style-name="Normal"/>
    <style:style style:name="T1098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9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9" style:family="table-row">
      <style:table-row-properties style:min-row-height="0.529cm"/>
    </style:style>
    <style:style style:name="Cell473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099" style:family="paragraph" style:parent-style-name="Normal"/>
    <style:style style:name="T1099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09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74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00" style:family="paragraph" style:parent-style-name="Normal"/>
    <style:style style:name="T1100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0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75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01" style:family="paragraph" style:parent-style-name="Normal"/>
    <style:style style:name="T1101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0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76" style:family="table-cell">
      <style:table-cell-properties fo:background-color="#92d050" style:vertical-align="middle" fo:border-top="#bfbfbf 0.026cm solid" fo:border-bottom="#bfbfbf 0.026cm solid" fo:border-left="#bfbfbf 0.026cm solid" fo:border-right="#bfbfbf 0.026cm solid" fo:wrap-option="wrap"/>
    </style:style>
    <style:style style:name="P1102" style:family="paragraph" style:parent-style-name="Normal"/>
    <style:style style:name="T1102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Row160" style:family="table-row">
      <style:table-row-properties style:min-row-height="0.529cm"/>
    </style:style>
    <style:style style:name="Cell477" style:family="table-cell">
      <style:table-cell-properties style:vertical-align="middle" fo:border-top="#bfbfbf 0.026cm solid" fo:border-bottom="#bfbfbf 0.026cm solid" fo:border-left="#bfbfbf 0.026cm solid" fo:border-right="#bfbfbf 0.026cm solid" fo:wrap-option="wrap"/>
    </style:style>
    <style:style style:name="P1103" style:family="paragraph" style:parent-style-name="Normal"/>
    <style:style style:name="T1103_1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103_2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Cell478" style:family="table-cell">
      <style:table-cell-properties style:vertical-align="middle" fo:border-top="#bfbfbf 0.026cm solid" fo:border-bottom="#bfbfbf 0.026cm solid" fo:border-left="#bfbfbf 0.026cm solid" fo:border-right="#bfbfbf 0.026cm solid" fo:wrap-option="wrap"/>
    </style:style>
    <style:style style:name="P1104" style:family="paragraph" style:parent-style-name="Normal"/>
    <style:style style:name="T1104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0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79" style:family="table-cell">
      <style:table-cell-properties style:vertical-align="middle" fo:border-top="#bfbfbf 0.026cm solid" fo:border-bottom="#bfbfbf 0.026cm solid" fo:border-left="#bfbfbf 0.026cm solid" fo:border-right="#bfbfbf 0.026cm solid" fo:wrap-option="wrap"/>
    </style:style>
    <style:style style:name="P1105" style:family="paragraph" style:parent-style-name="Normal"/>
    <style:style style:name="T1105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0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80" style:family="table-cell">
      <style:table-cell-properties fo:background-color="#00b050" style:vertical-align="middle" fo:border-top="#bfbfbf 0.026cm solid" fo:border-bottom="#bfbfbf 0.026cm solid" fo:border-left="#bfbfbf 0.026cm solid" fo:border-right="#bfbfbf 0.026cm solid" fo:wrap-option="wrap"/>
    </style:style>
    <style:style style:name="P1106" style:family="paragraph" style:parent-style-name="Normal"/>
    <style:style style:name="T1106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0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61" style:family="table-row">
      <style:table-row-properties style:min-row-height="0.529cm"/>
    </style:style>
    <style:style style:name="Cell481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07" style:family="paragraph" style:parent-style-name="Normal"/>
    <style:style style:name="T1107_1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10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82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08" style:family="paragraph" style:parent-style-name="Normal"/>
    <style:style style:name="T1108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0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83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09" style:family="paragraph" style:parent-style-name="Normal"/>
    <style:style style:name="T1109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0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84" style:family="table-cell">
      <style:table-cell-properties fo:background-color="#ff0000" style:vertical-align="middle" fo:border-top="#bfbfbf 0.026cm solid" fo:border-bottom="#bfbfbf 0.026cm solid" fo:border-left="#bfbfbf 0.026cm solid" fo:border-right="#bfbfbf 0.026cm solid" fo:wrap-option="wrap"/>
    </style:style>
    <style:style style:name="P1110" style:family="paragraph" style:parent-style-name="Normal"/>
    <style:style style:name="T1110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1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62" style:family="table-row">
      <style:table-row-properties style:min-row-height="0.529cm"/>
    </style:style>
    <style:style style:name="Cell485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11" style:family="paragraph" style:parent-style-name="Normal"/>
    <style:style style:name="T1111_1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111_2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 fo:font-weight="bold" style:font-weight-asian="bold" style:font-weight-complex="bold"/>
    </style:style>
    <style:style style:name="T1111_3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111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86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12" style:family="paragraph" style:parent-style-name="Normal"/>
    <style:style style:name="T1112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1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87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13" style:family="paragraph" style:parent-style-name="Normal"/>
    <style:style style:name="T1113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1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88" style:family="table-cell">
      <style:table-cell-properties fo:background-color="#ffff00" style:vertical-align="middle" fo:border-top="#bfbfbf 0.026cm solid" fo:border-bottom="#bfbfbf 0.026cm solid" fo:border-left="#bfbfbf 0.026cm solid" fo:border-right="#bfbfbf 0.026cm solid" fo:wrap-option="wrap"/>
    </style:style>
    <style:style style:name="P1114" style:family="paragraph" style:parent-style-name="Normal"/>
    <style:style style:name="T1114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1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63" style:family="table-row">
      <style:table-row-properties style:min-row-height="0.529cm"/>
    </style:style>
    <style:style style:name="Cell489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15" style:family="paragraph" style:parent-style-name="Normal"/>
    <style:style style:name="T1115_1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11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90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16" style:family="paragraph" style:parent-style-name="Normal"/>
    <style:style style:name="T1116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1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91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17" style:family="paragraph" style:parent-style-name="Normal"/>
    <style:style style:name="T1117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1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92" style:family="table-cell">
      <style:table-cell-properties fo:background-color="#ff0000" style:vertical-align="middle" fo:border-top="#bfbfbf 0.026cm solid" fo:border-bottom="#bfbfbf 0.026cm solid" fo:border-left="#bfbfbf 0.026cm solid" fo:border-right="#bfbfbf 0.026cm solid" fo:wrap-option="wrap"/>
    </style:style>
    <style:style style:name="P1118" style:family="paragraph" style:parent-style-name="Normal"/>
    <style:style style:name="T1118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1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64" style:family="table-row">
      <style:table-row-properties style:min-row-height="0.529cm"/>
    </style:style>
    <style:style style:name="Cell493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19" style:family="paragraph" style:parent-style-name="Normal"/>
    <style:style style:name="T1119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1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94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20" style:family="paragraph" style:parent-style-name="Normal"/>
    <style:style style:name="T1120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2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95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21" style:family="paragraph" style:parent-style-name="Normal"/>
    <style:style style:name="T1121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2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96" style:family="table-cell">
      <style:table-cell-properties fo:background-color="#92d050" style:vertical-align="middle" fo:border-top="#bfbfbf 0.026cm solid" fo:border-bottom="#bfbfbf 0.026cm solid" fo:border-left="#bfbfbf 0.026cm solid" fo:border-right="#bfbfbf 0.026cm solid" fo:wrap-option="wrap"/>
    </style:style>
    <style:style style:name="P1122" style:family="paragraph" style:parent-style-name="Normal"/>
    <style:style style:name="T1122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2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65" style:family="table-row">
      <style:table-row-properties style:min-row-height="0.529cm"/>
    </style:style>
    <style:style style:name="Cell497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23" style:family="paragraph" style:parent-style-name="Normal"/>
    <style:style style:name="T1123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2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98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24" style:family="paragraph" style:parent-style-name="Normal"/>
    <style:style style:name="T1124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2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499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25" style:family="paragraph" style:parent-style-name="Normal"/>
    <style:style style:name="T1125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2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00" style:family="table-cell">
      <style:table-cell-properties fo:background-color="#ff0000" style:vertical-align="middle" fo:border-top="#bfbfbf 0.026cm solid" fo:border-bottom="#bfbfbf 0.026cm solid" fo:border-left="#bfbfbf 0.026cm solid" fo:border-right="#bfbfbf 0.026cm solid" fo:wrap-option="wrap"/>
    </style:style>
    <style:style style:name="P1126" style:family="paragraph" style:parent-style-name="Normal"/>
    <style:style style:name="T1126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2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66" style:family="table-row">
      <style:table-row-properties style:min-row-height="0.529cm"/>
    </style:style>
    <style:style style:name="Cell501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27" style:family="paragraph" style:parent-style-name="Normal"/>
    <style:style style:name="T1127_1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12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02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28" style:family="paragraph" style:parent-style-name="Normal"/>
    <style:style style:name="T1128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2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03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29" style:family="paragraph" style:parent-style-name="Normal"/>
    <style:style style:name="T1129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2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04" style:family="table-cell">
      <style:table-cell-properties fo:background-color="#92d050" style:vertical-align="middle" fo:border-top="#bfbfbf 0.026cm solid" fo:border-bottom="#bfbfbf 0.026cm solid" fo:border-left="#bfbfbf 0.026cm solid" fo:border-right="#bfbfbf 0.026cm solid" fo:wrap-option="wrap"/>
    </style:style>
    <style:style style:name="P1130" style:family="paragraph" style:parent-style-name="Normal"/>
    <style:style style:name="T1130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3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67" style:family="table-row">
      <style:table-row-properties style:min-row-height="0.529cm"/>
    </style:style>
    <style:style style:name="Cell505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31" style:family="paragraph" style:parent-style-name="Normal"/>
    <style:style style:name="T1131_1" style:family="text">
      <style:text-properties style:font-name="Arial" fo:font-size="10pt" style:font-size-asian="10pt" style:font-name-complex="Arial" style:font-size-complex="10pt" fo:language="en" fo:language-asian="en" fo:language-complex="ar" fo:country="US" fo:country-asian="US" fo:country-complex="SA"/>
    </style:style>
    <style:style style:name="T113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06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32" style:family="paragraph" style:parent-style-name="Normal"/>
    <style:style style:name="T1132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3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07" style:family="table-cell">
      <style:table-cell-properties fo:background-color="#ffffff" style:vertical-align="middle" fo:border-top="#bfbfbf 0.026cm solid" fo:border-bottom="#bfbfbf 0.026cm solid" fo:border-left="#bfbfbf 0.026cm solid" fo:border-right="#bfbfbf 0.026cm solid" fo:wrap-option="wrap"/>
    </style:style>
    <style:style style:name="P1133" style:family="paragraph" style:parent-style-name="Normal"/>
    <style:style style:name="T1133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3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508" style:family="table-cell">
      <style:table-cell-properties fo:background-color="#ffff00" style:vertical-align="middle" fo:border-top="#bfbfbf 0.026cm solid" fo:border-bottom="#bfbfbf 0.026cm solid" fo:border-left="#bfbfbf 0.026cm solid" fo:border-right="#bfbfbf 0.026cm solid" fo:wrap-option="wrap"/>
    </style:style>
    <style:style style:name="P1134" style:family="paragraph" style:parent-style-name="Normal"/>
    <style:style style:name="T1134_1" style:family="text">
      <style:text-properties style:font-name="Arial" fo:font-size="10pt" style:font-size-asian="10pt" style:font-name-complex="Arial" style:font-size-complex="10pt" fo:language="en" fo:language-asian="en" fo:language-complex="ar" fo:country-asian="US" fo:country-complex="SA"/>
    </style:style>
    <style:style style:name="T113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1135" style:family="paragraph" style:parent-style-name="Normal">
      <style:paragraph-properties fo:line-height="108%" fo:margin-bottom="0.282cm"/>
      <style:text-properties fo:font-size="11pt" style:font-size-asian="11pt" style:font-size-complex="11pt"/>
    </style:style>
  </office:automatic-styles>
  <office:body>
    <office:text>
      <text:section text:style-name="S1" text:name="S1">
        <text:p text:style-name="P1"><text:span text:style-name="T1_1">Programme<text:s/>Completion<text:s/>Review<text:s/></text:span></text:p>
        <text:p text:style-name="P2"/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3"><text:span text:style-name="T3_1">Title:</text:span><text:span text:style-name="T3_2"><text:s/></text:span><text:span text:style-name="T3_3">Good<text:s/>Governance<text:s/>Fund<text:s/>(Phase<text:s/>3)<text:s/>Ukraine:<text:s/>Supporting<text:s/>Governance<text:s/>and<text:s/>Economic<text:s/>Reform</text:span></text:p>
              <text:p text:style-name="P4"/>
            </table:table-cell>
            <table:covered-table-cell/>
            <table:covered-table-cell/>
          </table:table-row>
          <table:table-row table:style-name="Row2">
            <table:table-cell table:style-name="Cell2">
              <text:p text:style-name="P5"><text:span text:style-name="T5_1">Final<text:s/>Programme<text:s/>Spend<text:s/>£<text:s/>(full<text:s/>life):</text:span><text:span text:style-name="T5_2"><text:s/></text:span><text:span text:style-name="T5_3">£36,090,047.10</text:span></text:p>
            </table:table-cell>
            <table:table-cell table:style-name="Cell3">
              <text:p text:style-name="P6"><text:span text:style-name="T6_1">Review<text:s/>Date:</text:span></text:p>
            </table:table-cell>
            <table:table-cell table:style-name="Cell4">
              <text:p text:style-name="P7"><text:span text:style-name="T7_1">May</text:span><text:span text:style-name="T7_2"><text:s/>2026</text:span></text:p>
            </table:table-cell>
          </table:table-row>
          <table:table-row table:style-name="Row3">
            <table:table-cell table:style-name="Cell5">
              <text:p text:style-name="P8"><text:span text:style-name="T8_1">Programme<text:s/>Code:<text:s/></text:span><text:span text:style-name="T8_2">301455</text:span></text:p>
            </table:table-cell>
            <table:table-cell table:style-name="Cell6">
              <text:p text:style-name="P9"><text:span text:style-name="T9_1">Start<text:s/>Date:</text:span><text:span text:style-name="T9_2"><text:s/>10/03/2022</text:span></text:p>
            </table:table-cell>
            <table:table-cell table:style-name="Cell7">
              <text:p text:style-name="P10"><text:span text:style-name="T10_1">End<text:s/>Date:<text:s/></text:span><text:span text:style-name="T10_2">31/03/2026</text:span></text:p>
            </table:table-cell>
          </table:table-row>
        </table:table>
        <text:p text:style-name="P11"/>
        <text:p text:style-name="P12"><text:span text:style-name="T12_1">Summary<text:s/>of<text:s/>Programme<text:s/>Performance<text:s/></text:span></text:p>
        <text:p text:style-name="P13"/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4">
            <table:table-cell table:style-name="Cell8">
              <text:p text:style-name="P14"><text:span text:style-name="T14_1">Year</text:span></text:p>
            </table:table-cell>
            <table:table-cell table:style-name="Cell9">
              <text:p text:style-name="P15"><text:span text:style-name="T15_1">1</text:span></text:p>
            </table:table-cell>
            <table:table-cell table:style-name="Cell10">
              <text:p text:style-name="P16"><text:span text:style-name="T16_1">2</text:span></text:p>
            </table:table-cell>
            <table:table-cell table:style-name="Cell11">
              <text:p text:style-name="P17"><text:span text:style-name="T17_1">3</text:span></text:p>
            </table:table-cell>
            <table:table-cell table:style-name="Cell12">
              <text:p text:style-name="P18"><text:span text:style-name="T18_1">4</text:span></text:p>
            </table:table-cell>
            <table:table-cell table:style-name="Cell13">
              <text:p text:style-name="P19"/>
            </table:table-cell>
            <table:table-cell table:style-name="Cell14">
              <text:p text:style-name="P20"/>
            </table:table-cell>
            <table:table-cell table:style-name="Cell15">
              <text:p text:style-name="P21"/>
            </table:table-cell>
            <table:table-cell table:style-name="Cell16">
              <text:p text:style-name="P22"/>
            </table:table-cell>
          </table:table-row>
          <table:table-row table:style-name="Row5">
            <table:table-cell table:style-name="Cell17">
              <text:p text:style-name="P23"><text:span text:style-name="T23_1">Programme<text:s/>Score</text:span></text:p>
            </table:table-cell>
            <table:table-cell table:style-name="Cell18">
              <text:p text:style-name="P24"><text:span text:style-name="T24_1">A</text:span></text:p>
            </table:table-cell>
            <table:table-cell table:style-name="Cell19">
              <text:p text:style-name="P25"><text:span text:style-name="T25_1">A</text:span></text:p>
            </table:table-cell>
            <table:table-cell table:style-name="Cell20">
              <text:p text:style-name="P26"><text:span text:style-name="T26_1">A</text:span></text:p>
            </table:table-cell>
            <table:table-cell table:style-name="Cell21">
              <text:p text:style-name="P27"><text:span text:style-name="T27_1">A</text:span></text:p>
            </table:table-cell>
            <table:table-cell table:style-name="Cell22">
              <text:p text:style-name="P28"/>
            </table:table-cell>
            <table:table-cell table:style-name="Cell23">
              <text:p text:style-name="P29"/>
            </table:table-cell>
            <table:table-cell table:style-name="Cell24">
              <text:p text:style-name="P30"/>
            </table:table-cell>
            <table:table-cell table:style-name="Cell25">
              <text:p text:style-name="P31"/>
            </table:table-cell>
          </table:table-row>
          <table:table-row table:style-name="Row6">
            <table:table-cell table:style-name="Cell26">
              <text:p text:style-name="P32"><text:span text:style-name="T32_1">Overall<text:s/>programme<text:s/>risk<text:s/>rating</text:span><text:span text:style-name="T32_2"><text:s/></text:span></text:p>
            </table:table-cell>
            <table:table-cell table:style-name="Cell27">
              <text:p text:style-name="P33"><text:span text:style-name="T33_1">Major</text:span></text:p>
            </table:table-cell>
            <table:table-cell table:style-name="Cell28">
              <text:p text:style-name="P34"><text:span text:style-name="T34_1">Major</text:span></text:p>
            </table:table-cell>
            <table:table-cell table:style-name="Cell29">
              <text:p text:style-name="P35"><text:span text:style-name="T35_1">Major</text:span></text:p>
            </table:table-cell>
            <table:table-cell table:style-name="Cell30">
              <text:p text:style-name="P36"><text:span text:style-name="T36_1">Major</text:span></text:p>
            </table:table-cell>
            <table:table-cell table:style-name="Cell31">
              <text:p text:style-name="P37"/>
            </table:table-cell>
            <table:table-cell table:style-name="Cell32">
              <text:p text:style-name="P38"/>
            </table:table-cell>
            <table:table-cell table:style-name="Cell33">
              <text:p text:style-name="P39"/>
            </table:table-cell>
            <table:table-cell table:style-name="Cell34">
              <text:p text:style-name="P40"/>
            </table:table-cell>
          </table:table-row>
        </table:table>
        <text:p text:style-name="P41"/>
        <table:table table:style-name="Table3">
          <table:table-column table:style-name="Column13"/>
          <table:table-column table:style-name="Column14"/>
          <table:table-row table:style-name="Row7">
            <table:table-cell table:style-name="Cell35">
              <text:p text:style-name="P42"><text:span text:style-name="T42_1">DevTracker<text:s/>Link<text:s/>to<text:s/>Business<text:s/>Case</text:span></text:p>
            </table:table-cell>
            <table:table-cell table:style-name="Cell36">
              <text:p text:style-name="P43"><text:span text:style-name="T43_1"><text:a xlink:type="simple" xlink:href="https://view.officeapps.live.com/op/view.aspx?src=https%3A%2F%2Fiati.fcdo.gov.uk%2Fiati_documents%2FD0003120.odt&amp;wdOrigin=BROWSELINK"><text:span text:style-name="T43_2">D0003120.odt</text:span></text:a></text:span></text:p>
            </table:table-cell>
          </table:table-row>
          <table:table-row table:style-name="Row8">
            <table:table-cell table:style-name="Cell37">
              <text:p text:style-name="P44"><text:span text:style-name="T44_1">DevTracker<text:s/>Links<text:s/>to<text:s/>all<text:s/>logframes<text:s/>used<text:s/>during<text:s/>programme<text:s/>lifetime:</text:span></text:p>
            </table:table-cell>
            <table:table-cell table:style-name="Cell38">
              <text:p text:style-name="P45"><text:span text:style-name="T45_1"><text:a xlink:type="simple" xlink:href="https://view.officeapps.live.com/op/view.aspx?src=https%3A%2F%2Fiati.fcdo.gov.uk%2Fiati_documents%2FD0004764.xlsx&amp;wdOrigin=BROWSELINK"><text:span text:style-name="T45_2">D0004764.xlsx</text:span></text:a></text:span></text:p>
            </table:table-cell>
          </table:table-row>
        </table:table>
        <text:p text:style-name="P46"/>
        <text:p text:style-name="P47"><text:span text:style-name="T47_1">A.<text:s/>Summary<text:s/>and<text:s/>Overview</text:span></text:p>
        <text:p text:style-name="P48"/>
        <text:p text:style-name="P49"><text:span text:style-name="T49_1">Description<text:s/>of<text:s/>the<text:s/>programme<text:s/>and<text:s/>what<text:s/>it<text:s/>has<text:s/>achieved</text:span></text:p>
        <text:p text:style-name="P50"/>
        <text:p text:style-name="P51"><text:span text:style-name="T51_1">The<text:s/></text:span><text:span text:style-name="T51_2">Ukraine<text:s/>Good<text:s/>Governance<text:s/>Fund</text:span><text:span text:style-name="T51_3"><text:s/>(GGF)<text:s/></text:span><text:span text:style-name="T51_4">wa</text:span><text:span text:style-name="T51_5">s<text:s/>a<text:s/>British<text:s/>Embassy<text:s/>Kyiv<text:s/>(BEK)<text:s/>programme<text:s/>(2022-26,<text:s/>up<text:s/>to<text:s/>£38m)<text:s/>designed<text:s/>to<text:s/>support<text:s/>Ukraine’s<text:s/>reforms<text:s/>through<text:s/>a<text:s/>mix<text:s/>of<text:s/>targeted<text:s/>technical<text:s/>support</text:span><text:span text:style-name="T51_6"><text:note text:note-class="footnote"><text:note-citation/><text:note-body><text:p text:style-name="P52"><text:span text:style-name="T52_1"><text:s/></text:span><text:span text:style-name="T52_2">TA<text:s/>under<text:s/>GGF<text:s/></text:span><text:span text:style-name="T52_3">focused<text:s/>on<text:s/></text:span><text:span text:style-name="T52_4">research,<text:s/></text:span><text:span text:style-name="T52_5">strategy<text:s/>development<text:s/>and<text:s/></text:span><text:span text:style-name="T52_6">provision<text:s/>of<text:s/>specialist<text:s/>technical<text:s/>expertise<text:s/>to<text:s/>track<text:s/>and<text:s/>support<text:s/>policies<text:s/>changes<text:s/>and<text:s/></text:span><text:span text:style-name="T52_7">reforms</text:span><text:span text:style-name="T52_8"><text:s/>across<text:s/>key<text:s/>sectors<text:s/>that<text:s/>are<text:s/>priorities<text:s/>for<text:s/>GoU.<text:s/></text:span><text:span text:style-name="T52_9">It<text:s/></text:span><text:span text:style-name="T52_10">also<text:s/>facilitated<text:s/></text:span><text:span text:style-name="T52_11">technical<text:s/></text:span><text:span text:style-name="T52_12">advisory<text:s/></text:span><text:span text:style-name="T52_13">support<text:s/>to<text:s/>SMEs<text:s/>and<text:s/>research<text:s/>institutions</text:span><text:span text:style-name="T52_14">,<text:s/>technical<text:s/>support<text:s/>for<text:s/></text:span><text:span text:style-name="T52_15">preparation<text:s/>of<text:s/>investment<text:s/>projects<text:s/>for<text:s/>war-affected<text:s/>communities,<text:s/></text:span><text:span text:style-name="T52_16">and<text:s/>technical<text:s/>advice<text:s/>on<text:s/>legislation<text:s/>and<text:s/>procedural<text:s/>reforms.</text:span></text:p></text:note-body></text:note></text:span><text:span text:style-name="T52_17"><text:s/>to<text:s/>the<text:s/>Government<text:s/>of<text:s/>Ukraine<text:s/>(GoU)<text:s/>delivered<text:s/>through<text:s/>a<text:s/>technical<text:s/>assistance<text:s/>contract<text:s/>(Managed<text:s/>Fund),<text:s/>and<text:s/>a<text:s/>series<text:s/>of<text:s/>accountable<text:s/>grants/MoUs<text:s/>through<text:s/>international<text:s/>and<text:s/>Ukrainian<text:s/>NGOs<text:s/>in<text:s/>priority<text:s/>governance<text:s/>reform<text:s/>areas.<text:s/></text:span></text:p>
        <text:p text:style-name="P53"/>
        <text:p text:style-name="P54"><text:span text:style-name="T54_1">GGF’s<text:s/>impact<text:s/>statement<text:s/></text:span><text:span text:style-name="T54_2">was</text:span><text:span text:style-name="T54_3"><text:s/>to<text:s/>contribute<text:s/>towards<text:s/>‘</text:span><text:span text:style-name="T54_4">an<text:s/>open<text:s/>and<text:s/>resilient<text:s/>and<text:s/>democratic<text:s/>Ukraine<text:s/>with<text:s/>stronger<text:s/>rule<text:s/>of<text:s/>law,<text:s/>more<text:s/>effective,<text:s/>transparent,<text:s/>and<text:s/>accountable<text:s/>institutions,<text:s/>and<text:s/>an<text:s/>economy<text:s/>that<text:s/>is<text:s/>competitive<text:s/>and<text:s/>inclusive’</text:span><text:span text:style-name="T54_5">.<text:s/></text:span><text:span text:style-name="T54_6">The<text:s/>programme<text:s/>buil</text:span><text:span text:style-name="T54_7">t</text:span><text:span text:style-name="T54_8"><text:s/>on<text:s/>progress<text:s/>made<text:s/>under<text:s/>its<text:s/>predecessor<text:s/>–</text:span><text:span text:style-name="T54_9"><text:s/></text:span><text:span text:style-name="T54_10">the<text:s/>regional<text:s/>Good<text:s/>Governance<text:s/>Fund</text:span><text:span text:style-name="T54_11"><text:s/></text:span><text:span text:style-name="T54_12">–<text:s/>since<text:s/>2014<text:s/>and<text:s/>it<text:s/>was<text:s/>designed<text:s/>prior<text:s/>to<text:s/>Russia’s<text:s/>full-scale<text:s/>invasion<text:s/>of<text:s/>Ukraine<text:s/>in<text:s/>February<text:s/>2022<text:s/>but<text:s/>began<text:s/>work<text:s/>in<text:s/>April<text:s/>2022<text:s/>and<text:s/>therefore<text:s/>rapidly<text:s/>pivoted<text:s/>to<text:s/>support<text:s/>GoU’s<text:s/>most<text:s/>pressing<text:s/>war-related<text:s/>needs<text:s/>as<text:s/>long<text:s/>as<text:s/>they<text:s/>aligned<text:s/>with<text:s/>the<text:s/>programme’s<text:s/>agreed<text:s/>economic<text:s/>and<text:s/>governance<text:s/>reform<text:s/>mandate.<text:s/></text:span></text:p>
        <text:p text:style-name="P55"/>
        <text:p text:style-name="P56"><text:span text:style-name="T56_1">Overall,<text:s/>the<text:s/>programme<text:s/>performed<text:s/>well<text:s/>in<text:s/>a</text:span><text:span text:style-name="T56_2"><text:s/>rapidly<text:s/>changing</text:span><text:span text:style-name="T56_3"><text:s/>conflict,<text:s/>political</text:span><text:span text:style-name="T56_4">,</text:span><text:span text:style-name="T56_5"><text:s/>and<text:s/>donor</text:span><text:span text:style-name="T56_6"><text:s/></text:span><text:span text:style-name="T56_7">context.<text:s/></text:span><text:span text:style-name="T56_8">Many</text:span><text:span text:style-name="T56_9"><text:s/>tangible<text:s/>outputs<text:s/>have<text:s/>been<text:s/>achieved</text:span><text:span text:style-name="T56_10"><text:s/></text:span><text:span text:style-name="T56_11">that<text:s/>clearly<text:s/>responded<text:s/>to<text:s/>urgent<text:s/>needs<text:s/>of<text:s/>the<text:s/>Go</text:span><text:span text:style-name="T56_12">U</text:span><text:span text:style-name="T56_13">.</text:span><text:span text:style-name="T56_14"><text:s/>In<text:s/>turn,<text:s/>the<text:s/>GGF<text:s/>has<text:s/>clearly<text:s/>bolstered<text:s/>the<text:s/>UK’s<text:s/>already<text:s/>strong<text:s/>reputation<text:s/>with<text:s/>the<text:s/>GoU</text:span><text:span text:style-name="T56_15"><text:s/>while<text:s/>also<text:s/>supporting<text:s/>Ukraini</text:span><text:span text:style-name="T56_16">an<text:s/>institutions</text:span><text:span text:style-name="T56_17">,<text:s/>economy</text:span><text:span text:style-name="T56_18"><text:s/>and<text:s/>civil<text:s/>society.</text:span></text:p>
        <text:p text:style-name="P57"/>
        <text:p text:style-name="P58"><text:span text:style-name="T58_1">Crucially,<text:s/>t</text:span><text:span text:style-name="T58_2">he<text:s/>fund<text:s/>has<text:s/>laid<text:s/></text:span><text:span text:style-name="T58_3">much</text:span><text:span text:style-name="T58_4"><text:s/>groundwork<text:s/>for<text:s/>successor</text:span><text:span text:style-name="T58_5"><text:s/>programmes</text:span><text:span text:style-name="T58_6">.<text:s/>W</text:span><text:span text:style-name="T58_7">hile<text:s/></text:span><text:span text:style-name="T58_8">this<text:s/></text:span><text:span text:style-name="T58_9">contribution</text:span><text:span text:style-name="T58_10"><text:s/>is<text:s/></text:span><text:span text:style-name="T58_11">difficult</text:span><text:span text:style-name="T58_12"><text:s/></text:span><text:span text:style-name="T58_13">to<text:s/></text:span><text:span text:style-name="T58_14">be<text:s/>directly<text:s/>measured<text:s/>by<text:s/>a<text:s/>results<text:s/>framework,</text:span><text:span text:style-name="T58_15"><text:s/>it</text:span><text:span text:style-name="T58_16"><text:s/>should</text:span><text:span text:style-name="T58_17"><text:s/></text:span><text:span text:style-name="T58_18">not<text:s/>go<text:s/>unrecognised<text:s/></text:span><text:span text:style-name="T58_19">as<text:s/>a</text:span><text:span text:style-name="T58_20">n<text:s/>achievement<text:s/></text:span><text:span text:style-name="T58_21">for<text:s/>a<text:s/>relatively<text:s/>short<text:s/>programme<text:s/></text:span><text:span text:style-name="T58_22">working<text:s/>on<text:s/>such<text:s/>a<text:s/>diverse<text:s/>range<text:s/>of<text:s/>issues.</text:span><text:span text:style-name="T58_23"><text:s/>However,</text:span><text:span text:style-name="T58_24"><text:s/>as<text:s/>previous<text:s/>GGF<text:s/>review</text:span><text:span text:style-name="T58_25">s</text:span><text:span text:style-name="T58_26"><text:s/>have<text:s/>considered,<text:s/></text:span><text:span text:style-name="T58_27">the<text:s/>programme’s<text:s/>design</text:span><text:span text:style-name="T58_28"><text:s/>somewhat<text:s/>limited<text:s/>its<text:s/>ability<text:s/>to<text:s/>fully<text:s/>embed<text:s/>sustainable<text:s/>and<text:s/>smart<text:s/>Technical<text:s/>Assistance<text:s/>principles</text:span><text:span text:style-name="T58_29"><text:note text:note-class="footnote"><text:note-citation/><text:note-body><text:p text:style-name="P59"><text:span text:style-name="T59_1"><text:s/></text:span><text:span text:style-name="T59_2">Understanding<text:s/>and<text:s/>using<text:s/>smart<text:s/>technical<text:s/>assistance,<text:s/>April<text:s/>2025<text:s/>(FCDO):<text:s/></text:span><text:span text:style-name="T59_3"><text:a xlink:type="simple" xlink:href="https://www.gov.uk/government/publications/understanding-and-using-smart-technical-assistance/understanding-and-using-smart-technical-assistance-april-2025"><text:span text:style-name="T59_4">Understanding<text:s/>and<text:s/>using<text:s/>smart<text:s/>technical<text:s/>assistance,<text:s/>April<text:s/>2025<text:s/>-<text:s/>GOV.UK</text:span></text:a></text:span></text:p></text:note-body></text:note></text:span><text:span text:style-name="T59_5"><text:s/>into<text:s/>its<text:s/>work.</text:span></text:p>
        <text:p text:style-name="P60"><text:span text:style-name="T60_1">Major<text:s/>lessons<text:s/>learned,<text:s/>evidence<text:s/>generated<text:s/>and<text:s/>recommendations</text:span></text:p>
        <text:p text:style-name="P61"/>
        <text:list text:style-name="LS3" xml:id="list0">
          <text:list-item>
            <text:p text:style-name="P62"><text:span text:style-name="T62_1">The</text:span><text:span text:style-name="T62_2"><text:s/>political<text:s/>and<text:s/>economic<text:s/></text:span><text:span text:style-name="T62_3">context</text:span><text:span text:style-name="T62_4"><text:s/>in<text:s/>Ukraine<text:s/>is<text:s/>expected<text:s/>to<text:s/>remain</text:span><text:span text:style-name="T62_5"><text:s/>challenging<text:s/>and<text:s/>complex.</text:span><text:span text:style-name="T62_6"><text:s/></text:span><text:span text:style-name="T62_7">Future<text:s/>BEK<text:s/>programming<text:s/>should<text:s/>consider<text:s/></text:span><text:span text:style-name="T62_8">using<text:s/>elements<text:s/>of</text:span><text:span text:style-name="T62_9"><text:s/>FCDO’s<text:s/>adaptive<text:s/>programming<text:s/>monitoring<text:s/>framework,<text:s/></text:span><text:span text:style-name="T62_10">to</text:span><text:span text:style-name="T62_11"><text:s/>b</text:span><text:span text:style-name="T62_12">etter<text:s/>monitor,<text:s/>understand<text:s/>and<text:s/>apply<text:s/>lessons<text:s/>learned<text:s/>from<text:s/>the<text:s/>programme</text:span><text:span text:style-name="T62_13">.</text:span><text:span text:style-name="T62_14"><text:s/>The<text:s/>GGF<text:s/>SRO<text:s/>will<text:s/>feed<text:s/>this<text:s/>into<text:s/>the<text:s/>BEK<text:s/>programme<text:s/>board</text:span><text:span text:style-name="T62_15">,<text:s/>and<text:s/>work<text:s/>with<text:s/>the<text:s/>ELEVATE<text:s/>team<text:s/>on<text:s/>a<text:s/>learning<text:s/>and<text:s/>development<text:s/>session<text:s/></text:span><text:span text:style-name="T62_16">on<text:s/>adaptive<text:s/>programming<text:s/>principles.<text:s/>By<text:s/>September<text:s/>2026.<text:s/></text:span><text:span text:style-name="T62_17"><text:line-break/></text:span></text:p>
          </text:list-item>
          <text:list-item>
            <text:p text:style-name="P63"><text:span text:style-name="T63_1">The<text:s/>GGF</text:span><text:span text:style-name="T63_2">’s<text:s/></text:span><text:span text:style-name="T63_3">programme<text:s/>management<text:s/>structure<text:s/>could<text:s/>have<text:s/>been<text:s/>simplified,<text:s/>particularly<text:s/>in<text:s/>relation<text:s/>to<text:s/>the<text:s/>Managed<text:s/>Fund.</text:span><text:span text:style-name="T63_4"><text:s/></text:span><text:span text:style-name="T63_5">Related,<text:s/>the<text:s/>programme<text:s/>management<text:s/>structure<text:s/>of<text:s/>the<text:s/>M</text:span><text:span text:style-name="T63_6">anaged<text:s/>Fund<text:s/>(M</text:span><text:span text:style-name="T63_7">F</text:span><text:span text:style-name="T63_8">)</text:span><text:span text:style-name="T63_9"><text:s/>meant<text:s/>that<text:s/>BEK<text:s/>had</text:span><text:span text:style-name="T63_10"><text:s/>to<text:s/>some<text:s/>e</text:span><text:span text:style-name="T63_11">xtent</text:span><text:span text:style-name="T63_12"><text:s/>an</text:span><text:span text:style-name="T63_13"><text:s/></text:span><text:span text:style-name="T63_14">arm</text:span><text:span text:style-name="T63_15">’</text:span><text:span text:style-name="T63_16">s-length<text:s/>relationship<text:s/>with<text:s/>the<text:s/>GoU</text:span><text:span text:style-name="T63_17"><text:s/>in<text:s/>relation<text:s/>to<text:s/>the<text:s/>GGF</text:span><text:span text:style-name="T63_18">.</text:span><text:span text:style-name="T63_19"><text:s/>While<text:s/>this<text:s/></text:span><text:span text:style-name="T63_20">undoubtedly</text:span><text:span text:style-name="T63_21"><text:s/>meant<text:s/>that<text:s/>programme<text:s/>management<text:s/>capacity<text:s/>could<text:s/>be<text:s/>outsourced<text:s/>to<text:s/>experienced<text:s/>partners,<text:s/>this<text:s/>left<text:s/>fewer<text:s/>opportunities<text:s/>for<text:s/>FCDO<text:s/>to</text:span><text:span text:style-name="T63_22"><text:s/>support<text:s/>the<text:s/>sustainability<text:s/></text:span><text:span text:style-name="T63_23">and<text:s/>coordination<text:s/></text:span><text:span text:style-name="T63_24">of<text:s/></text:span><text:span text:style-name="T63_25">GGF<text:s/></text:span><text:span text:style-name="T63_26">projects</text:span><text:span text:style-name="T63_27">.</text:span><text:span text:style-name="T63_28"><text:s/></text:span><text:span text:style-name="T63_29">The<text:s/>GGF<text:s/>SRO<text:s/>will<text:s/>feed<text:s/>this<text:s/>into<text:s/>the<text:s/>BEK<text:s/>programme<text:s/>board<text:s/>as<text:s/>a<text:s/>lesson<text:s/>for<text:s/>other<text:s/>programmes<text:s/>to<text:s/>take<text:s/>on<text:s/>board.<text:s/>By<text:s/>September<text:s/>2026.</text:span><text:span text:style-name="T63_30"><text:line-break/></text:span></text:p>
          </text:list-item>
          <text:list-item>
            <text:p text:style-name="P64"><text:span text:style-name="T64_1">The<text:s/>GGF<text:s/></text:span><text:span text:style-name="T64_2">operated</text:span><text:span text:style-name="T64_3"><text:s/>more<text:s/>akin<text:s/>to<text:s/>a<text:s/>flexible<text:s/>‘fund’<text:s/>for<text:s/>a<text:s/>diverse<text:s/>range<text:s/>of<text:s/>projects<text:s/>than<text:s/>as<text:s/>a<text:s/></text:span><text:span text:style-name="T64_4">fully<text:s/></text:span><text:span text:style-name="T64_5">cohesive<text:s/></text:span><text:span text:style-name="T64_6">programme</text:span><text:span text:style-name="T64_7">.<text:s/></text:span><text:span text:style-name="T64_8">While<text:s/>this<text:s/></text:span><text:span text:style-name="T64_9">review<text:s/>echoes<text:s/>previous<text:s/>findings<text:s/>that<text:s/>GGF’s</text:span><text:span text:style-name="T64_10"><text:s/>flexibility<text:s/>offered<text:s/>significant<text:s/></text:span><text:span text:style-name="T64_11">benefits,<text:s/></text:span><text:span text:style-name="T64_12">future<text:s/>programming<text:s/></text:span><text:span text:style-name="T64_13">could<text:s/>be<text:s/>more<text:s/>focussed<text:s/>on<text:s/></text:span><text:span text:style-name="T64_14">specific</text:span><text:span text:style-name="T64_15"><text:s/>governance<text:s/></text:span><text:span text:style-name="T64_16">themes<text:s/></text:span><text:span text:style-name="T64_17">(noting<text:s/>that<text:s/>new<text:s/>programmes<text:s/>are<text:s/>already<text:s/>being<text:s/>designed<text:s/>and<text:s/>implemented).</text:span><text:span text:style-name="T64_18"><text:s/>This<text:s/>lesson<text:s/>is<text:s/>already<text:s/>being<text:s/>incorporated<text:s/>into<text:s/>the<text:s/>new</text:span><text:span text:style-name="T64_19"><text:s/>governance</text:span><text:span text:style-name="T64_20"><text:s/>portfolio.<text:s/></text:span><text:span text:style-name="T64_21">It<text:s/>will<text:s/>also<text:s/>be<text:s/>a<text:s/>lesson<text:s/>to<text:s/>bring<text:s/>to<text:s/>the<text:s/>BEK<text:s/>programme<text:s/>board.<text:s/>By<text:s/>September<text:s/>2026.<text:s/></text:span><text:span text:style-name="T64_22"><text:line-break/></text:span></text:p>
          </text:list-item>
          <text:list-item>
            <text:p text:style-name="P65"><text:span text:style-name="T65_1">The<text:s/>short<text:s/>funding<text:s/>cycles<text:s/>for<text:s/>the<text:s/>Managed<text:s/>Fund<text:s/></text:span><text:span text:style-name="T65_2">spurred<text:s/>an<text:s/>approach<text:s/>that<text:s/>led<text:s/>to<text:s/>interventions<text:s/>being<text:s/>‘tested’<text:s/></text:span><text:span text:style-name="T65_3">to<text:s/>then<text:s/></text:span><text:span text:style-name="T65_4">be<text:s/>built<text:s/>on</text:span><text:span text:style-name="T65_5"><text:s/>in<text:s/>following<text:s/>years</text:span><text:span text:style-name="T65_6">.</text:span><text:span text:style-name="T65_7"><text:s/></text:span><text:span text:style-name="T65_8">Future<text:s/>programming<text:s/>should<text:s/>retain<text:s/>flexible,<text:s/>responsive<text:s/>components<text:s/>to<text:s/>respond<text:s/>to<text:s/></text:span><text:span text:style-name="T65_9">politically<text:s/>informed</text:span><text:span text:style-name="T65_10"><text:s/>opportunities<text:s/>as<text:s/>they<text:s/>arise</text:span><text:span text:style-name="T65_11">.<text:s/></text:span><text:span text:style-name="T65_12">However,<text:s/></text:span><text:span text:style-name="T65_13">BEK<text:s/>should<text:s/>move<text:s/>away<text:s/>from</text:span><text:span text:style-name="T65_14"><text:s/>the<text:s/>legacy<text:s/>GGF<text:s/>approach<text:s/>of</text:span><text:span text:style-name="T65_15"><text:s/></text:span><text:span text:style-name="T65_16">one-year<text:s/></text:span><text:span text:style-name="T65_17">project<text:s/>cycles<text:s/>as<text:s/>standard</text:span><text:span text:style-name="T65_18">,<text:s/>due<text:s/>to<text:s/>the<text:s/>programm</text:span><text:span text:style-name="T65_19">e<text:s/>management<text:s/>barriers<text:s/>they<text:s/>present.</text:span><text:span text:style-name="T65_20"><text:s/>The<text:s/>GGF<text:s/>SRO<text:s/>will<text:s/>feed<text:s/>this<text:s/>into<text:s/>the<text:s/>BEK<text:s/>programme<text:s/>board<text:s/>as<text:s/>a<text:s/>lesson<text:s/>for<text:s/>other<text:s/>programmes<text:s/>to<text:s/>take<text:s/>on<text:s/>board.<text:s/>By<text:s/>September<text:s/>2026.</text:span></text:p>
          </text:list-item>
        </text:list>
        <text:p text:style-name="P66"/>
        <text:list text:style-name="LS3" xml:id="list4">
          <text:list-item>
            <text:p text:style-name="P67"><text:span text:style-name="T67_1">Related<text:s/>to<text:s/>the<text:s/>above,<text:s/>t</text:span><text:span text:style-name="T67_2">he<text:s/>PCR<text:s/>found<text:s/>that<text:s/></text:span><text:span text:style-name="T67_3">more<text:s/>use<text:s/>of</text:span><text:span text:style-name="T67_4"><text:s/>ongoing<text:s/>political<text:s/>economy<text:s/>analysis<text:s/>and</text:span><text:span text:style-name="T67_5"><text:s/>institutional<text:s/>analysis<text:s/>to<text:s/>“get<text:s/>under<text:s/>the<text:s/>skin”<text:s/>of<text:s/>how<text:s/>individual<text:s/>Ministries<text:s/>operate,</text:span><text:span text:style-name="T67_6"><text:s/>their<text:s/>relations<text:s/>with<text:s/>other<text:s/>Ministries<text:s/>and</text:span><text:span text:style-name="T67_7"><text:s/></text:span><text:span text:style-name="T67_8">how<text:s/>they<text:s/>interact<text:s/>with<text:s/>regional</text:span><text:span text:style-name="T67_9"><text:s/>institutions</text:span><text:span text:style-name="T67_10">,<text:s/>could<text:s/>strengthen<text:s/>their<text:s/></text:span><text:span text:style-name="T67_11">interventions</text:span><text:span text:style-name="T67_12">.</text:span><text:span text:style-name="T67_13"><text:s/>This<text:s/>type<text:s/>of<text:s/>diagnostic<text:s/>woul</text:span><text:span text:style-name="T67_14">d</text:span><text:span text:style-name="T67_15"><text:s/>inform<text:s/>(and<text:s/>is<text:s/>in<text:s/>fact<text:s/>necessary</text:span><text:span text:style-name="T67_16"><text:s/>for</text:span><text:span text:style-name="T67_17">)<text:s/>more<text:s/>sustainable</text:span><text:span text:style-name="T67_18">,<text:s/>smarter<text:s/>Technical<text:s/>Assistance</text:span><text:span text:style-name="T67_19"><text:s/>and<text:s/>would<text:s/>respond<text:s/>to<text:s/>Ministers’<text:s/>demand<text:s/>for<text:s/>politically<text:s/>informed<text:s/>programming</text:span><text:span text:style-name="T67_20">.</text:span><text:span text:style-name="T67_21"><text:s/></text:span><text:span text:style-name="T67_22">The<text:s/>GGF<text:s/>SRO<text:s/>will<text:s/>feed<text:s/>this<text:s/>into<text:s/>the<text:s/>BEK<text:s/>programme<text:s/>board<text:s/>as<text:s/>a<text:s/>lesson<text:s/>for<text:s/>other<text:s/>programmes<text:s/>to<text:s/>take<text:s/>on<text:s/>board<text:s/>for<text:s/>programmes<text:s/>to<text:s/>build<text:s/>this<text:s/>into<text:s/>their<text:s/>design.<text:s/>By<text:s/>September<text:s/>2026.</text:span><text:span text:style-name="T67_23"><text:line-break/></text:span></text:p>
          </text:list-item>
        </text:list>
        <text:p text:style-name="P68"><text:span text:style-name="T68_1">How<text:s/>this<text:s/>report<text:s/>was<text:s/>conducted</text:span><text:span text:style-name="T68_2"><text:s/></text:span></text:p>
        <text:p text:style-name="P69"/>
        <text:p text:style-name="P70"><text:span text:style-name="T70_1">This<text:s/>report<text:s/>was<text:s/></text:span><text:span text:style-name="T70_2">conducted<text:s/></text:span><text:span text:style-name="T70_3">remotely<text:s/>b</text:span><text:span text:style-name="T70_4">y<text:s/>an</text:span><text:span text:style-name="T70_5"><text:s/></text:span><text:span text:style-name="T70_6">independent<text:s/></text:span><text:span text:style-name="T70_7">FCDO<text:s/></text:span><text:span text:style-name="T70_8">reviewe</text:span><text:span text:style-name="T70_9">r<text:s/></text:span><text:span text:style-name="T70_10">with<text:s/>input<text:s/>from<text:s/>the<text:s/>GGF<text:s/>Programme<text:s/>Team</text:span><text:span text:style-name="T70_11"><text:s/>and<text:s/>using</text:span><text:span text:style-name="T70_12">:</text:span></text:p>
        <text:p text:style-name="P71"/>
        <text:list text:style-name="LS1" xml:id="list5">
          <text:list-item>
            <text:p text:style-name="P72"><text:span text:style-name="T72_1">A<text:s/>review<text:s/>of<text:s/>available<text:s/>programme<text:s/>documentation,<text:s/>including<text:s/>the<text:s/>implementing<text:s/>partners’<text:s/>regular<text:s/>reporting,<text:s/>annual<text:s/>report</text:span><text:span text:style-name="T72_2">s</text:span><text:span text:style-name="T72_3">,<text:s/>programme<text:s/>closure<text:s/>reports,<text:s/>BEK’s<text:s/></text:span><text:span text:style-name="T72_4">A</text:span><text:span text:style-name="T72_5">nnual<text:s/></text:span><text:span text:style-name="T72_6">R</text:span><text:span text:style-name="T72_7">eviews,<text:s/>project<text:s/>proposals,<text:s/>ToC,<text:s/>programme<text:s/>map;<text:s/></text:span></text:p>
          </text:list-item>
          <text:list-item>
            <text:p text:style-name="P73"><text:span text:style-name="T73_1">Interviews<text:s/>with<text:s/>former<text:s/>and<text:s/>current<text:s/>BEK<text:s/>staff<text:s/>involved<text:s/>in<text:s/>managing<text:s/>the<text:s/></text:span><text:span text:style-name="T73_2">programme,<text:s/></text:span><text:span text:style-name="T73_3">and<text:s/>implementing<text:s/>partners</text:span></text:p>
          </text:list-item>
          <text:list-item>
            <text:p text:style-name="P74"><text:span text:style-name="T74_1">Analysis<text:s/>of<text:s/>the<text:s/>best<text:s/>ways<text:s/>to<text:s/>apply<text:s/>development<text:s/>best<text:s/>practices,<text:s/>including<text:s/>OECD<text:s/>development<text:s/>principles,<text:s/>such<text:s/>as<text:s/>ownership<text:s/>and<text:s/>sustainability,<text:s/>and<text:s/>smart<text:s/>TA<text:s/>principles<text:s/>in<text:s/>practice<text:s/>when<text:s/>designing<text:s/>and<text:s/>managing<text:s/>a<text:s/>TA<text:s/>facility.</text:span></text:p>
          </text:list-item>
        </text:list>
        <text:p text:style-name="P75"><text:span text:style-name="T75_1"><text:tab/></text:span></text:p>
        <text:p text:style-name="P76"/>
        <text:p text:style-name="P77"/>
        <text:p text:style-name="P78"/>
        <text:p text:style-name="P79"><text:span text:style-name="T79_1">Actions<text:s/>following<text:s/>approval<text:s/>of<text:s/>this<text:s/>report<text:s/></text:span></text:p>
        <text:p text:style-name="P80"/>
        <text:p text:style-name="P81"><text:span text:style-name="T81_1">As<text:s/>of<text:s/>May<text:s/>2026,<text:s/>all<text:s/>payments<text:s/>have<text:s/>been<text:s/></text:span><text:span text:style-name="T81_2">completed,</text:span><text:span text:style-name="T81_3"><text:s/>and<text:s/>disposal<text:s/>policies<text:s/>are<text:s/>in<text:s/>place.<text:s/>However,<text:s/>financial<text:s/>reporting<text:s/>remains<text:s/>ongoing<text:s/>under<text:s/>Projects<text:s/>#301455-407<text:s/>and<text:s/>#301455-406,<text:s/>both<text:s/>of<text:s/>which<text:s/>ended<text:s/>on<text:s/>31<text:s/>March<text:s/>2026.<text:s/>At<text:s/>this<text:s/>stage,<text:s/>no<text:s/>underspend<text:s/>has<text:s/>been<text:s/>identified.<text:s/>The<text:s/>financial<text:s/>closure<text:s/>period<text:s/>is<text:s/>due<text:s/>in<text:s/>September<text:s/>2027,<text:s/>in<text:s/>line<text:s/>with<text:s/>FCDO<text:s/>P</text:span><text:span text:style-name="T81_4">r</text:span><text:span text:style-name="T81_5">oF<text:s/>28.</text:span></text:p>
        <text:p text:style-name="P82"/>
        <text:p text:style-name="P83"><text:span text:style-name="T83_1">We<text:s/>are<text:s/>also<text:s/>expecting<text:s/>the<text:s/>submission<text:s/>of<text:s/>audited<text:s/>financial<text:s/>statements<text:s/>under<text:s/>Project<text:s/>#301455-406<text:s/>(OPORA)<text:s/>by<text:s/>September<text:s/>2026,<text:s/>in<text:s/>accordance<text:s/>with<text:s/>the<text:s/>requirements<text:s/>set<text:s/>out<text:s/>in<text:s/>the<text:s/>AGA.</text:span><text:span text:style-name="T83_2"><text:s/></text:span><text:span text:style-name="T83_3">For<text:s/>Project<text:s/>#301455-407,<text:s/>audited<text:s/>annual<text:s/>accounts<text:s/>by<text:s/>an<text:s/>independent<text:s/>and<text:s/>appropriately<text:s/>qualified<text:s/>auditor<text:s/>are<text:s/>not<text:s/>expected,<text:s/>as<text:s/>the<text:s/>project<text:s/>operated<text:s/>under<text:s/>a<text:s/>Low<text:s/>Value<text:s/>AGA.<text:s/>In<text:s/>this<text:s/>case,<text:s/>original<text:s/>supporting<text:s/>invoices<text:s/>or<text:s/>other<text:s/>substantive<text:s/>expenditure<text:s/>documentation<text:s/>will<text:s/>generally<text:s/>provide<text:s/>sufficient<text:s/>assurance<text:s/>to<text:s/>FCDO.</text:span></text:p>
        <text:p text:style-name="P84"/>
        <text:h text:style-name="P85" text:outline-level="2"><text:span text:style-name="T85_1">B:<text:s/>Theory<text:s/>of<text:s/>Change<text:s/>and<text:s/>Outcome<text:s/>Assessment</text:span></text:h>
        <text:p text:style-name="P86"/>
        <text:p text:style-name="P87"><text:span text:style-name="T87_1">Overall<text:s/>assessment<text:s/>of<text:s/>programme<text:s/>outcomes,<text:s/>sustainability<text:s/>and<text:s/>VfM</text:span></text:p>
        <text:p text:style-name="P88"/>
        <text:p text:style-name="P89"><text:span text:style-name="T89_1">O</text:span><text:span text:style-name="T89_2">verall,<text:s/>the<text:s/>programme<text:s/></text:span><text:span text:style-name="T89_3">made<text:s/></text:span><text:span text:style-name="T89_4">good<text:s/></text:span><text:span text:style-name="T89_5">progress</text:span><text:span text:style-name="T89_6"><text:s/>towards<text:s/></text:span><text:span text:style-name="T89_7">i</text:span><text:span text:style-name="T89_8">ts<text:s/>stated<text:s/>outcomes<text:s/></text:span><text:span text:style-name="T89_9">within<text:s/></text:span><text:span text:style-name="T89_10">planned<text:s/>time<text:s/>period<text:s/></text:span><text:span text:style-name="T89_11">and<text:s/>budget</text:span><text:span text:style-name="T89_12">.</text:span></text:p>
        <text:p text:style-name="P90"/>
        <text:list text:style-name="LS2" xml:id="list8">
          <text:list-item>
            <text:p text:style-name="P91"><text:span text:style-name="T91_1">Judicial<text:s/>reform<text:s/>embeds<text:s/>rule<text:s/>of<text:s/>law;<text:s/>selected<text:s/>state<text:s/>institutions<text:s/>are<text:s/>more<text:s/>effective,<text:s/>accountable,<text:s/>and<text:s/>transparent;<text:s/>and<text:s/>Ukraine’s<text:s/>state<text:s/>institutions<text:s/>are<text:s/>better<text:s/>able<text:s/>to<text:s/>deliver<text:s/>reconstruction<text:s/>safely<text:s/>and<text:s/>accountably.</text:span></text:p>
          </text:list-item>
          <text:list-item>
            <text:p text:style-name="P92"><text:span text:style-name="T92_1">Ukraine<text:s/>adopts<text:s/>and<text:s/>implements<text:s/>economic<text:s/>policies<text:s/>supporting<text:s/>sustainable<text:s/>growth,<text:s/>enhanced<text:s/>trade,<text:s/>and<text:s/>investment<text:s/>opportunities<text:s/>with<text:s/>the<text:s/>UK.</text:span></text:p>
          </text:list-item>
          <text:list-item>
            <text:p text:style-name="P93"><text:span text:style-name="T93_1">Citizens<text:s/>and<text:s/>civil<text:s/>society,<text:s/>including<text:s/>those<text:s/>currently<text:s/>disadvantaged,<text:s/>are<text:s/>better<text:s/>able<text:s/>to<text:s/>engage<text:s/>in<text:s/>democratic<text:s/>processes,<text:s/>advocate,<text:s/>and<text:s/>access<text:s/>accountable<text:s/>institutions—including<text:s/>throughout<text:s/>reconstruction.</text:span></text:p>
          </text:list-item>
        </text:list>
        <text:p text:style-name="P94"/>
        <text:p text:style-name="P95"><text:span text:style-name="T95_1">Across<text:s/>the<text:s/>programme,<text:s/>particularly<text:s/>the<text:s/></text:span><text:span text:style-name="T95_2">MF</text:span><text:span text:style-name="T95_3">,<text:s/>there<text:s/>are<text:s/>numerous<text:s/>examples<text:s/>of<text:s/>GGF<text:s/>activities<text:s/></text:span><text:span text:style-name="T95_4">support</text:span><text:span text:style-name="T95_5">ing</text:span><text:span text:style-name="T95_6"><text:s/></text:span><text:span text:style-name="T95_7">the<text:s/>implementation<text:s/>of<text:s/></text:span><text:span text:style-name="T95_8">GoU<text:s/>reforms<text:s/>and<text:s/>legislation</text:span><text:span text:style-name="T95_9">,<text:s/>and<text:s/>in<text:s/>turn<text:s/></text:span><text:span text:style-name="T95_10">driving<text:s/>improvements<text:s/>for<text:s/>the<text:s/>lives<text:s/>of<text:s/></text:span><text:span text:style-name="T95_11">Ukrainians</text:span><text:span text:style-name="T95_12">.</text:span><text:span text:style-name="T95_13"><text:s/></text:span><text:span text:style-name="T95_14">This<text:s/>progress<text:s/>was<text:s/>underpinned<text:s/>by</text:span><text:span text:style-name="T95_15"><text:s/></text:span><text:span text:style-name="T95_16">good</text:span><text:span text:style-name="T95_17"><text:s/>achievement<text:s/>against<text:s/>output<text:s/>targets<text:s/></text:span><text:span text:style-name="T95_18">(</text:span><text:span text:style-name="T95_19">notwithstanding</text:span><text:span text:style-name="T95_20"><text:s/>the<text:s/>impact<text:s/>of<text:s/>USAID<text:s/>withdrawal)</text:span><text:span text:style-name="T95_21"><text:s/>on<text:s/>a<text:s/>range<text:s/>of<text:s/>reform<text:s/>areas</text:span><text:span text:style-name="T95_22">.<text:s/>Details<text:s/>are</text:span><text:span text:style-name="T95_23"><text:s/>in<text:s/>Section<text:s/>C<text:s/>below</text:span><text:span text:style-name="T95_24">.</text:span></text:p>
        <text:p text:style-name="P96"/>
        <text:p text:style-name="P97"><text:span text:style-name="T97_1">T</text:span><text:span text:style-name="T97_2">here<text:s/>is<text:s/>evidence<text:s/>of<text:s/></text:span><text:span text:style-name="T97_3">some<text:s/></text:span><text:span text:style-name="T97_4">outputs<text:s/>and<text:s/>activities<text:s/>being<text:s/>sustainably</text:span><text:span text:style-name="T97_5"><text:s/></text:span><text:span text:style-name="T97_6">embedded</text:span><text:span text:style-name="T97_7"><text:s/>into<text:s/>the<text:s/>Government<text:s/>of<text:s/>Ukraine’s<text:s/>work<text:s/>(</text:span><text:span text:style-name="T97_8">e.g.<text:s/>implementation<text:s/>of<text:s/>the<text:s/>SME<text:s/></text:span><text:span text:style-name="T97_9">strategy</text:span><text:span text:style-name="T97_10">)</text:span><text:span text:style-name="T97_11"><text:s/>or<text:s/>having<text:s/>catalytic<text:s/>impact<text:s/>(</text:span><text:span text:style-name="T97_12">e.g.<text:s/></text:span><text:span text:style-name="T97_13">MF<text:s/>s</text:span><text:span text:style-name="T97_14">upport<text:s/></text:span><text:span text:style-name="T97_15">to<text:s/></text:span><text:span text:style-name="T97_16">unlock<text:s/></text:span><text:span text:style-name="T97_17">€50<text:s/>billion</text:span><text:span text:style-name="T97_18"><text:s/></text:span><text:span text:style-name="T97_19">of<text:s/>EU<text:s/>funding<text:s/>by<text:s/>assisting<text:s/>Ukraine’s<text:s/>Ministry<text:s/>of<text:s/>Economy<text:s/>to<text:s/>develop<text:s/>the<text:s/>Ukraine<text:s/>Plan</text:span><text:span text:style-name="T97_20">)</text:span><text:span text:style-name="T97_21">.</text:span><text:span text:style-name="T97_22"><text:s/></text:span><text:span text:style-name="T97_23">The</text:span><text:span text:style-name="T97_24"><text:s/>GGF<text:s/>(</text:span><text:span text:style-name="T97_25">particularly</text:span><text:span text:style-name="T97_26"><text:s/>the<text:s/>MF,<text:s/>RISE<text:s/>and<text:s/>IDLO<text:s/>components)</text:span><text:span text:style-name="T97_27"><text:s/></text:span><text:span text:style-name="T97_28">demonstrated</text:span><text:span text:style-name="T97_29"><text:s/></text:span><text:span text:style-name="T97_30">the<text:s/>application<text:s/>of<text:s/>some<text:s/>smart<text:s/>TA<text:s/></text:span><text:span text:style-name="T97_31">principles</text:span><text:span text:style-name="T97_32">:<text:s/>the<text:s/>intervention</text:span><text:span text:style-name="T97_33">s</text:span><text:span text:style-name="T97_34"><text:s/>were<text:s/>politically<text:s/>informed</text:span><text:span text:style-name="T97_35">,<text:s/></text:span><text:span text:style-name="T97_36">directed<text:s/>towards<text:s/>capacity<text:s/>development</text:span><text:span text:style-name="T97_37"><text:s/>and<text:s/>responding<text:s/>to<text:s/>clear<text:s/>demands<text:s/></text:span><text:span text:style-name="T97_38">from<text:s/>partners</text:span><text:span text:style-name="T97_39">.</text:span></text:p>
        <text:p text:style-name="P98"/>
        <text:p text:style-name="P99"><text:span text:style-name="T99_1">However,</text:span><text:span text:style-name="T99_2"><text:s/>given<text:s/></text:span><text:span text:style-name="T99_3">the<text:s/>immediate<text:s/></text:span><text:span text:style-name="T99_4">requirements<text:s/></text:span><text:span text:style-name="T99_5">of<text:s/>the<text:s/>GoU</text:span><text:span text:style-name="T99_6">,</text:span><text:span text:style-name="T99_7"><text:s/>the<text:s/>unexpected<text:s/>withdrawal<text:s/>of<text:s/>USAID<text:s/></text:span><text:span text:style-name="T99_8">and</text:span><text:span text:style-name="T99_9"><text:s/>some<text:s/>of<text:s/>the<text:s/>legacy<text:s/></text:span><text:span text:style-name="T99_10">GGF<text:s/>funding<text:s/>cycles,<text:s/></text:span><text:span text:style-name="T99_11">it<text:s/>would<text:s/>be<text:s/>disproportionate<text:s/>to<text:s/>expect<text:s/>the<text:s/></text:span><text:span text:style-name="T99_12">programme<text:s/></text:span><text:span text:style-name="T99_13">to<text:s/></text:span><text:span text:style-name="T99_14">support</text:span><text:span text:style-name="T99_15"><text:s/>interventions<text:s/>that</text:span><text:span text:style-name="T99_16"><text:s/></text:span><text:span text:style-name="T99_17">implemented<text:s/>smart<text:s/>TA<text:s/>principles</text:span><text:span text:style-name="T99_18"><text:s/>in<text:s/>full</text:span><text:span text:style-name="T99_19">;<text:s/></text:span><text:span text:style-name="T99_20">this<text:s/>would<text:s/>r</text:span><text:span text:style-name="T99_21">equire<text:s/>longer-term,<text:s/>more<text:s/></text:span><text:span text:style-name="T99_22">collaborative</text:span><text:span text:style-name="T99_23"><text:s/>relationships<text:s/>with<text:s/></text:span><text:span text:style-name="T99_24">partners<text:s/>that</text:span><text:span text:style-name="T99_25"><text:s/>the<text:s/>programme<text:s/>design<text:s/>arguably<text:s/>did<text:s/>not<text:s/>always<text:s/>enable.</text:span></text:p>
        <text:p text:style-name="P100"/>
        <text:p text:style-name="P101"><text:span text:style-name="T101_1">In<text:s/>fact,<text:s/></text:span><text:span text:style-name="T101_2">while<text:s/></text:span><text:span text:style-name="T101_3">the<text:s/>flexibility<text:s/>of<text:s/>the<text:s/>fund<text:s/>to<text:s/>meet<text:s/>a<text:s/>diverse<text:s/>range<text:s/>of<text:s/>urgent<text:s/>needs<text:s/>of<text:s/>the<text:s/>GoU</text:span><text:span text:style-name="T101_4"><text:s/>(and<text:s/>others)</text:span><text:span text:style-name="T101_5"><text:s/>was<text:s/>the<text:s/>key<text:s/>characteristic</text:span><text:span text:style-name="T101_6"><text:s/>of<text:s/>the<text:s/></text:span><text:span text:style-name="T101_7">programme</text:span><text:span text:style-name="T101_8">,<text:s/></text:span><text:span text:style-name="T101_9">it<text:s/>was<text:s/>also<text:s/></text:span><text:span text:style-name="T101_10">one<text:s/>of<text:s/>its<text:s/>main<text:s/></text:span><text:span text:style-name="T101_11">success</text:span><text:span text:style-name="T101_12">es</text:span><text:span text:style-name="T101_13">.</text:span><text:span text:style-name="T101_14"><text:s/>This<text:s/>benefit<text:s/>became<text:s/>particularly<text:s/>clear<text:s/>after<text:s/>the<text:s/>withdrawal<text:s/>of<text:s/>USAID<text:s/>in<text:s/>early<text:s/>2025</text:span><text:span text:style-name="T101_15">,<text:s/>and<text:s/>rapid<text:s/>support<text:s/>on<text:s/>priority<text:s/>areas<text:s/>was</text:span><text:span text:style-name="T101_16"><text:s/>required</text:span><text:span text:style-name="T101_17"><text:s/>from<text:s/>the<text:s/>GoU</text:span><text:span text:style-name="T101_18">.<text:s/></text:span><text:span text:style-name="T101_19">Across<text:s/>its<text:s/>lifecycle,<text:s/>the<text:s/>GGF<text:s/>has<text:s/>clearly</text:span><text:span text:style-name="T101_20"><text:s/>done</text:span><text:span text:style-name="T101_21"><text:s/></text:span><text:span text:style-name="T101_22">the<text:s/>groundwork<text:s/>for<text:s/></text:span><text:span text:style-name="T101_23">more<text:s/>targeted<text:s/>programming</text:span><text:span text:style-name="T101_24"><text:s/>on<text:s/>democracy,<text:s/>election</text:span><text:span text:style-name="T101_25"><text:s/>preparations</text:span><text:span text:style-name="T101_26">,<text:s/></text:span><text:span text:style-name="T101_27">governance</text:span><text:span text:style-name="T101_28"><text:s/>reform<text:s/>and<text:s/>judicial<text:s/>independence.<text:s/>Lessons<text:s/>from<text:s/>the<text:s/>GGF<text:s/>have<text:s/>already<text:s/>been<text:s/>applied<text:s/>to<text:s/>th</text:span><text:span text:style-name="T101_29">is</text:span><text:span text:style-name="T101_30"><text:s/>developing<text:s/>portfolio<text:s/>of<text:s/>new<text:s/>programmes</text:span><text:span text:style-name="T101_31">.<text:s/>In<text:s/>that<text:s/>sense,</text:span><text:span text:style-name="T101_32"><text:s/></text:span><text:span text:style-name="T101_33">the<text:s/>results<text:s/>of<text:s/>the<text:s/>GGF<text:s/></text:span><text:span text:style-name="T101_34">go<text:s/></text:span><text:span text:style-name="T101_35">well<text:s/>beyond<text:s/>its</text:span><text:span text:style-name="T101_36"><text:s/></text:span><text:span text:style-name="T101_37">lifecycle<text:s/>and<text:s/>individual<text:s/>output<text:s/>indicators.</text:span></text:p>
        <text:p text:style-name="P102"/>
        <text:p text:style-name="P103"><text:span text:style-name="T103_1">Overall,<text:s/>the<text:s/>programme<text:s/></text:span><text:span text:style-name="T103_2">demonstrated</text:span><text:span text:style-name="T103_3"><text:s/>good</text:span><text:span text:style-name="T103_4"><text:s/></text:span><text:span text:style-name="T103_5">cost-effectiv</text:span><text:span text:style-name="T103_6">eness</text:span><text:span text:style-name="T103_7"><text:s/>as<text:s/>defined<text:s/>by<text:s/>the<text:s/>FCDO<text:s/>as<text:s/>“</text:span><text:span text:style-name="T103_8">the<text:s/>intervention’s<text:s/>ultimate<text:s/>impact<text:s/>on<text:s/>our<text:s/>foreign<text:s/>policy<text:s/>objectives,<text:s/>relative<text:s/>to<text:s/>the<text:s/>inputs<text:s/>that<text:s/>we<text:s/>or<text:s/>our<text:s/>agents<text:s/></text:span><text:span text:style-name="T103_9">invested</text:span><text:span text:style-name="T103_10">”</text:span><text:span text:style-name="T103_11">.<text:s/>T</text:span><text:span text:style-name="T103_12">he<text:s/>GGF<text:s/>has<text:s/></text:span><text:span text:style-name="T103_13">helped<text:s/>enhance<text:s/>the</text:span><text:span text:style-name="T103_14"><text:s/>UK’s<text:s/>reputation</text:span><text:span text:style-name="T103_15"><text:s/>as<text:s/>a<text:s/>trusted<text:s/>part</text:span><text:span text:style-name="T103_16">n</text:span><text:span text:style-name="T103_17">er<text:s/>of<text:s/></text:span><text:span text:style-name="T103_18">Ukraine<text:s/>and</text:span><text:span text:style-name="T103_19"><text:s/>served<text:s/>as<text:s/>a<text:s/>key<text:s/>vehicle<text:s/>for<text:s/></text:span><text:span text:style-name="T103_20">supporting<text:s/>share</text:span><text:span text:style-name="T103_21">d</text:span><text:span text:style-name="T103_22"><text:s/>priorities</text:span><text:span text:style-name="T103_23">.</text:span></text:p>
        <text:p text:style-name="P104"/>
        <text:p text:style-name="P105"><text:span text:style-name="T105_1">Summarise<text:s/>the<text:s/>programme’s<text:s/></text:span><text:span text:style-name="T105_2"><text:a xlink:type="simple" xlink:href="https://fcogovuk.sharepoint.com/:w:/r/teams/prof/Shared%20Documents/General/2.%20PrOF%20Guides/PrOF%20Guide_Theory%20of%20Change.docx?d=we730d961222b456aa1b3de32308f404e&amp;csf=1&amp;web=1&amp;e=RBVtnA"><text:span text:style-name="T105_3">theory<text:s/>of<text:s/>change</text:span></text:a></text:span><text:span text:style-name="T105_4"><text:s/>and<text:s/>results<text:s/>framework,<text:s/>including<text:s/>any<text:s/>changes<text:s/>to<text:s/>outcome<text:s/>indicators.<text:s/></text:span></text:p>
        <text:p text:style-name="P106"/>
        <text:p text:style-name="P107"><text:span text:style-name="T107_1">The<text:s/></text:span><text:span text:style-name="T107_2">GGF<text:s/></text:span><text:span text:style-name="T107_3">aimed<text:s/>to<text:s/>help<text:s/>Ukraine<text:s/>become<text:s/>a<text:s/>resilient<text:s/>country<text:s/>with<text:s/>effective<text:s/>and<text:s/>transparent<text:s/>institutions<text:s/>and<text:s/>competitive<text:s/>and<text:s/>rules-based<text:s/>economy.<text:s/>It<text:s/>sought<text:s/>to<text:s/>achieve<text:s/>this<text:s/>through<text:s/>three<text:s/>workstreams:<text:s/>judicial<text:s/>reform<text:s/>and<text:s/>anti-corruption<text:s/>measures,<text:s/>economic<text:s/>inclusi</text:span><text:span text:style-name="T107_4">on</text:span><text:span text:style-name="T107_5"><text:s/></text:span><text:span text:style-name="T107_6">policies,</text:span><text:span text:style-name="T107_7"><text:s/>and</text:span><text:span text:style-name="T107_8"><text:s/>civic<text:s/>participation<text:s/>and<text:s/>civil<text:s/>society.<text:s/>These<text:s/>efforts<text:s/>were<text:s/>intended<text:s/>to<text:s/>be<text:s/>mutually<text:s/>reinforcing,<text:s/>contributing<text:s/>to<text:s/>a<text:s/>positive<text:s/>cycle<text:s/>of<text:s/>government<text:s/>accountability<text:s/>to<text:s/>citizens<text:s/>and<text:s/>enforcement<text:s/>of<text:s/>economic<text:s/>rules<text:s/>by<text:s/>strengthened<text:s/>institutions.</text:span></text:p>
        <text:p text:style-name="P108"/>
        <text:p text:style-name="P109"><text:span text:style-name="T109_1">Although</text:span><text:span text:style-name="T109_2"><text:s/>the<text:s/>programme<text:s/>ToC<text:s/>was<text:s/>drawn<text:s/>up<text:s/>before<text:s/>the<text:s/>start<text:s/>of<text:s/>the<text:s/>Russian<text:s/>invasion,</text:span><text:span text:style-name="T109_3"><text:s/>this<text:s/>was<text:s/>updated<text:s/>over<text:s/>the<text:s/>summer<text:s/>of<text:s/>2022,<text:s/>to<text:s/>better<text:s/>reflect<text:s/>the</text:span><text:span text:style-name="T109_4"><text:s/>new<text:s/>operating<text:s/>context</text:span><text:span text:style-name="T109_5">.<text:s/>This<text:s/>updated<text:s/>ToC<text:s/>can<text:s/>be<text:s/>viewed<text:s/>in<text:s/></text:span><text:span text:style-name="T109_6">Annex<text:s/></text:span><text:span text:style-name="T109_7">A</text:span><text:span text:style-name="T109_8"><text:s/></text:span><text:span text:style-name="T109_9">(changes<text:s/>in<text:s/>red)</text:span><text:span text:style-name="T109_10">.<text:s/></text:span><text:span text:style-name="T109_11">The<text:s/>GGF<text:s/>did<text:s/>not<text:s/>have<text:s/>a<text:s/>programme-level<text:s/>results<text:s/>framework,<text:s/>instead<text:s/>using<text:s/>indicators<text:s/>at<text:s/>individual<text:s/>project<text:s/>level</text:span><text:span text:style-name="T109_12"><text:s/>and<text:s/>a<text:s/>Programme<text:s/>Map<text:s/>(</text:span><text:span text:style-name="T109_13">Annex<text:s/>B</text:span><text:span text:style-name="T109_14">)</text:span><text:span text:style-name="T109_15">.<text:s/></text:span><text:span text:style-name="T109_16">Much<text:s/>of<text:s/></text:span><text:span text:style-name="T109_17">the<text:s/>GGF’s<text:s/>focus<text:s/>was<text:s/>on<text:s/>the<text:s/></text:span><text:span text:style-name="T109_18">Managed<text:s/>Fund,<text:s/></text:span><text:span text:style-name="T109_19">but<text:s/>t</text:span><text:span text:style-name="T109_20">he<text:s/>diverse<text:s/>nature<text:s/>of<text:s/>the<text:s/>interventions<text:s/>le</text:span><text:span text:style-name="T109_21">d</text:span><text:span text:style-name="T109_22"><text:s/>to<text:s/>it<text:s/>operating<text:s/></text:span><text:span text:style-name="T109_23">more<text:s/>akin<text:s/>to<text:s/>an<text:s/>overall<text:s/>portfolio<text:s/>than<text:s/>a</text:span><text:span text:style-name="T109_24">n<text:s/></text:span><text:span text:style-name="T109_25">individual</text:span><text:span text:style-name="T109_26"><text:s/></text:span><text:span text:style-name="T109_27">programme</text:span><text:span text:style-name="T109_28"><text:s/>with<text:s/>mutually<text:s/>reinforcing<text:s/></text:span><text:span text:style-name="T109_29">components</text:span><text:span text:style-name="T109_30">.<text:s/></text:span><text:span text:style-name="T109_31">BEK<text:s/>has<text:s/>already<text:s/>begun<text:s/>developing<text:s/>and<text:s/>implementing<text:s/>new<text:s/>programming<text:s/>for<text:s/>different<text:s/>governance<text:s/>themes</text:span><text:span text:style-name="T109_32">.</text:span></text:p>
        <text:p text:style-name="P110"/>
        <text:p text:style-name="P111"><text:span text:style-name="T111_1">At<text:s/>the<text:s/>same<text:s/>time,<text:s/></text:span><text:span text:style-name="T111_2">the</text:span><text:span text:style-name="T111_3"><text:s/>original</text:span><text:span text:style-name="T111_4"><text:s/>outcome<text:s/>statements<text:s/>for<text:s/>GGF<text:s/></text:span><text:span text:style-name="T111_5">are<text:s/>not<text:s/>able</text:span><text:span text:style-name="T111_6"><text:s/></text:span><text:span text:style-name="T111_7">to<text:s/></text:span><text:span text:style-name="T111_8">fully<text:s/></text:span><text:span text:style-name="T111_9">reflect<text:s/>one<text:s/>of<text:s/>the<text:s/>key<text:s/>successes<text:s/>of<text:s/>the<text:s/>GGF,<text:s/>namely<text:s/></text:span><text:span text:style-name="T111_10">its<text:s/>ability<text:s/>to<text:s/>act<text:s/>as<text:s/>a<text:s/>flexible,<text:s/>politically<text:s/></text:span><text:span text:style-name="T111_11">responsive<text:s/></text:span><text:span text:style-name="T111_12">vehicle<text:s/>to<text:s/>offer<text:s/>support<text:s/>to<text:s/>the<text:s/>GoU<text:s/>during<text:s/>a<text:s/>crisis,<text:s/>in<text:s/>a<text:s/>way<text:s/>that<text:s/>many<text:s/>other<text:s/>donors<text:s/>were<text:s/>not<text:s/>able<text:s/>to.<text:s/>In<text:s/>that<text:s/>vein,<text:s/>future<text:s/>BEK<text:s/>governance<text:s/>programming<text:s/>should<text:s/>consider<text:s/>maintaining<text:s/>a<text:s/>flexible<text:s/>component<text:s/>to<text:s/>respond<text:s/>quickly<text:s/>to<text:s/>emerging<text:s/>opportunities<text:s/>that<text:s/>still<text:s/>support<text:s/>programme-level<text:s/>objectives</text:span><text:span text:style-name="T111_13"><text:s/></text:span><text:span text:style-name="T111_14">or<text:s/>pilot<text:s/>initiatives<text:s/>that<text:s/>could<text:s/>subsequently<text:s/>be<text:s/>expanded<text:s/>or<text:s/>abandoned.<text:s/>This<text:s/>would<text:s/>replicate<text:s/>the<text:s/>flexibility<text:s/>of<text:s/>the<text:s/>GGF<text:s/>Ukraine<text:s/>without<text:s/>sacrificing<text:s/>overall<text:s/>cohesion</text:span><text:span text:style-name="T111_15"><text:s/>between<text:s/>and<text:s/>longer-term<text:s/>commitments<text:s/>to<text:s/></text:span><text:span text:style-name="T111_16">components</text:span><text:span text:style-name="T111_17">.</text:span></text:p>
        <text:p text:style-name="P112"/>
        <text:h text:style-name="P113" text:outline-level="2"><text:span text:style-name="T113_1">C:<text:s/>Detailed<text:s/>Output<text:s/>Assessment</text:span></text:h>
        <text:p text:style-name="P114"/>
        <table:table table:style-name="Table4">
          <table:table-column table:style-name="Column15"/>
          <table:table-column table:style-name="Column16"/>
          <table:table-column table:style-name="Column17"/>
          <table:table-column table:style-name="Column18"/>
          <table:table-row table:style-name="Row9">
            <table:table-cell table:style-name="Cell39">
              <text:p text:style-name="P115"><text:span text:style-name="T115_1">Output<text:s/>Number<text:s/>and<text:s/>Title<text:s/></text:span></text:p>
            </table:table-cell>
            <table:table-cell table:style-name="Cell40" table:number-columns-spanned="3">
              <text:list text:style-name="LS23" xml:id="list11">
                <text:list-item>
                  <text:p text:style-name="P116"><text:span text:style-name="T116_1">GGF<text:s/>Managed<text:s/>Fund</text:span></text:p>
                </text:list-item>
              </text:list>
            </table:table-cell>
            <table:covered-table-cell/>
            <table:covered-table-cell/>
          </table:table-row>
          <table:table-row table:style-name="Row10">
            <table:table-cell table:style-name="Cell41">
              <text:p text:style-name="P117"><text:span text:style-name="T117_1">Output<text:s/>Score<text:s/></text:span></text:p>
            </table:table-cell>
            <table:table-cell table:style-name="Cell42" table:number-columns-spanned="3">
              <text:p text:style-name="P118"><text:span text:style-name="T118_1">A</text:span></text:p>
            </table:table-cell>
            <table:covered-table-cell/>
            <table:covered-table-cell/>
          </table:table-row>
          <table:table-row table:style-name="Row11">
            <table:table-cell table:style-name="Cell43">
              <text:p text:style-name="P119"><text:span text:style-name="T119_1">Impact<text:s/>weighting<text:s/>(%)</text:span></text:p>
            </table:table-cell>
            <table:table-cell table:style-name="Cell44">
              <text:p text:style-name="P120"><text:span text:style-name="T120_1">4</text:span><text:span text:style-name="T120_2">0</text:span></text:p>
            </table:table-cell>
            <table:table-cell table:style-name="Cell45">
              <text:p text:style-name="P121"><text:span text:style-name="T121_1">Impact<text:s/>weighting<text:s/>revised<text:s/>since<text:s/>last<text:s/>AR?</text:span></text:p>
            </table:table-cell>
            <table:table-cell table:style-name="Cell46">
              <text:p text:style-name="P122"><text:span text:style-name="T122_1">No</text:span></text:p>
            </table:table-cell>
          </table:table-row>
        </table:table>
        <text:p text:style-name="P123"/>
        <text:p text:style-name="P124"><text:span text:style-name="T124_1">Briefly<text:s/>describe<text:s/>the<text:s/>output’s<text:s/>activities<text:s/>and<text:s/>achievements<text:s/>during<text:s/>its<text:s/></text:span><text:span text:style-name="T124_2">lifetime<text:s/>and</text:span><text:span text:style-name="T124_3"><text:s/>provide<text:s/>supporting<text:s/>narrative<text:s/>for<text:s/>the<text:s/>score.<text:s/></text:span></text:p>
        <text:p text:style-name="P125"/>
        <text:p text:style-name="P126"><text:span text:style-name="T126_1">The<text:s/></text:span><text:span text:style-name="T126_2">MF</text:span><text:span text:style-name="T126_3"><text:s/>Technical<text:s/>Assistance<text:s/>component,<text:s/>implemented<text:s/>by<text:s/>Portfolio<text:s/>Management<text:s/>Unit<text:s/>operated<text:s/>by<text:s/>Alinea</text:span><text:span text:style-name="T126_4"><text:s/>International</text:span><text:span text:style-name="T126_5"><text:s/>and<text:s/>the<text:s/>Technical<text:s/>Assistance<text:s/>Facility<text:s/>operated<text:s/>by<text:s/>Abt<text:s/>Global,<text:s/>support</text:span><text:span text:style-name="T126_6">ed</text:span><text:span text:style-name="T126_7"><text:s/>GoU<text:s/>by<text:s/>running<text:s/>a<text:s/>series<text:s/>of<text:s/>individually<text:s/>identified<text:s/>economic<text:s/>and<text:s/>governance<text:s/>reform<text:s/>projects<text:s/>that<text:s/>respond</text:span><text:span text:style-name="T126_8">ed</text:span><text:span text:style-name="T126_9"><text:s/>to<text:s/>opportunities<text:s/>for<text:s/>reform<text:s/>or<text:s/>unblock</text:span><text:span text:style-name="T126_10">ed</text:span><text:span text:style-name="T126_11"><text:s/>progress<text:s/>on<text:s/>reform<text:s/>that<text:s/>w</text:span><text:span text:style-name="T126_12">ould</text:span><text:span text:style-name="T126_13"><text:s/>benefit<text:s/>Ukraine.<text:s/>The<text:s/>MF<text:s/></text:span><text:span text:style-name="T126_14">aimed<text:s/>to<text:s/>p</text:span><text:span text:style-name="T126_15">rovide<text:s/>rapid,<text:s/>responsive,<text:s/>catalytic<text:s/>support<text:s/>that<text:s/>is<text:s/>intended<text:s/>to<text:s/>pave<text:s/>the<text:s/>way<text:s/>for<text:s/>other<text:s/>donors,<text:s/>actors,<text:s/>and<text:s/>GoU<text:s/>to<text:s/>build<text:s/>sustainable<text:s/>solutions.</text:span></text:p>
        <text:p text:style-name="P127"/>
        <text:p text:style-name="P128"><text:span text:style-name="T128_1">The<text:s/>Managed<text:s/>Fund<text:s/>was<text:s/>clear</text:span><text:span text:style-name="T128_2">ly<text:s/>well<text:s/>regarded</text:span><text:span text:style-name="T128_3"><text:s/>by<text:s/>the<text:s/>GoU<text:s/>and<text:s/>supported<text:s/>them<text:s/>with<text:s/>critical<text:s/>capacity<text:s/>gaps<text:s/>across<text:s/>a<text:s/>range<text:s/>of<text:s/>governance<text:s/>areas;<text:s/>survey<text:s/>results</text:span><text:span text:style-name="T128_4"><text:s/>from<text:s/>MF<text:s/></text:span><text:span text:style-name="T128_5">implementing</text:span><text:span text:style-name="T128_6"><text:s/>partners<text:s/>show<text:s/>that<text:s/>96%<text:s/>of<text:s/>reform<text:s/>owners<text:s/>that<text:s/>responded<text:s/>to<text:s/>the<text:s/>survey<text:s/>were<text:s/></text:span><text:span text:style-name="T128_7">‘very<text:s/>satisfied’<text:s/>with<text:s/>the<text:s/>support.</text:span><text:span text:style-name="T128_8"><text:s/></text:span><text:span text:style-name="T128_9">At<text:s/></text:span><text:span text:style-name="T128_10">o</text:span><text:span text:style-name="T128_11">utput<text:s/>level,<text:s/>the<text:s/>MF<text:s/>clearly<text:s/>performed<text:s/>well,<text:s/></text:span><text:span text:style-name="T128_12">all<text:s/>the<text:s/>more<text:s/>impressive<text:s/>given<text:s/>the<text:s/>context<text:s/>and<text:s/>array<text:s/>of<text:s/>activities.<text:s/></text:span><text:span text:style-name="T128_13">Many</text:span><text:span text:style-name="T128_14"><text:s/></text:span><text:span text:style-name="T128_15">strategies<text:s/>have<text:s/>not<text:s/>only<text:s/>been<text:s/></text:span><text:span text:style-name="T128_16">drafted<text:s/>but</text:span><text:span text:style-name="T128_17"><text:s/>adopted<text:s/>and<text:s/>implemented.<text:s/></text:span><text:span text:style-name="T128_18">The<text:s/>full<text:s/>output<text:s/>results<text:s/>can<text:s/>be<text:s/>found<text:s/>in<text:s/></text:span><text:span text:style-name="T128_19">Annex<text:s/></text:span><text:span text:style-name="T128_20">C</text:span><text:span text:style-name="T128_21">,<text:s/>but<text:s/></text:span><text:span text:style-name="T128_22">successes</text:span><text:span text:style-name="T128_23"><text:s/>include:</text:span></text:p>
        <text:p text:style-name="P129"/>
        <text:list text:style-name="LS1" xml:id="list12">
          <text:list-item>
            <text:p text:style-name="P130"><text:span text:style-name="T130_1">Updated<text:s/>the<text:s/>2024-2027<text:s/>State<text:s/>Regional<text:s/>Development<text:s/>Strategy</text:span><text:span text:style-name="T130_2"><text:s/>to<text:s/>align<text:s/>with<text:s/></text:span><text:span text:style-name="T130_3">Ukraine’s</text:span><text:span text:style-name="T130_4"><text:s/>EU<text:s/>accession<text:s/></text:span><text:span text:style-name="T130_5">requirements<text:s/>and</text:span><text:span text:style-name="T130_6"><text:s/>developed<text:s/>regional<text:s/>recovery<text:s/>strategies<text:s/>for<text:s/>Dnipropetrovsk<text:s/>and<text:s/>Ivano</text:span><text:span text:style-name="T130_7">-</text:span><text:span text:style-name="T130_8">Frankivsk<text:s/>regions</text:span><text:span text:style-name="T130_9">.</text:span></text:p>
          </text:list-item>
          <text:list-item>
            <text:p text:style-name="P131"><text:span text:style-name="T131_1">Developed<text:s/>the<text:s/>Online<text:s/>Entrepreneur’s<text:s/>Cabinet<text:s/>to<text:s/>be<text:s/>integrated<text:s/>into<text:s/>the<text:s/>Diia<text:s/>ecosystem,<text:s/>aggregating<text:s/>all<text:s/>state<text:s/>and<text:s/>donor-funded<text:s/>opportunities<text:s/>for<text:s/>SMEs,<text:s/>matching<text:s/>entrepreneurs<text:s/>with<text:s/>relevant<text:s/>grant,<text:s/>loan,<text:s/>or<text:s/>capacity-building<text:s/>opportunities.</text:span></text:p>
          </text:list-item>
          <text:list-item>
            <text:p text:style-name="P132"><text:span text:style-name="T132_1">Developed<text:s/>the<text:s/>2024-2027<text:s/>SME<text:s/>Strategy<text:s/>adopted<text:s/>by<text:s/>the<text:s/>GoU<text:s/>in<text:s/>September<text:s/>2024.</text:span></text:p>
          </text:list-item>
          <text:list-item>
            <text:p text:style-name="P133"><text:span text:style-name="T133_1">Drafted,<text:s/>updated<text:s/>and<text:s/>extended<text:s/>the<text:s/>Ukraine<text:s/>Energy<text:s/>Strategy<text:s/>out<text:s/>to<text:s/>2050<text:s/>with<text:s/>an<text:s/>implementation<text:s/>roadmap.</text:span></text:p>
          </text:list-item>
        </text:list>
        <text:p text:style-name="P134"/>
        <text:p text:style-name="P135"><text:span text:style-name="T135_1">The<text:s/>MF<text:s/></text:span><text:span text:style-name="T135_2">demonstrated</text:span><text:span text:style-name="T135_3"><text:s/>some<text:s/>good<text:s/>evidence<text:s/>of<text:s/>applying<text:s/>smart<text:s/>TA<text:s/>principles</text:span><text:span text:style-name="T135_4">:</text:span></text:p>
        <text:p text:style-name="P136"/>
        <text:list text:style-name="LS22" xml:id="list16">
          <text:list-item>
            <text:p text:style-name="P137"><text:span text:style-name="T137_1">Political<text:s/>economy<text:s/>analysis<text:s/>was<text:s/>used<text:s/>to<text:s/>inform<text:s/>design<text:s/>and<text:s/>engagement,<text:s/>as<text:s/>well<text:s/>as<text:s/>engagements<text:s/>and<text:s/>surveys<text:s/>with<text:s/>project<text:s/>participants.</text:span><text:span text:style-name="T137_2"><text:s/></text:span><text:span text:style-name="T137_3">The<text:s/>MF<text:s/>made<text:s/>much<text:s/>use<text:s/>of<text:s/>in-country<text:s/>expertise<text:s/>through<text:s/>its<text:s/>implementing<text:s/>partners.<text:s/></text:span><text:span text:style-name="T137_4">Adjustments<text:s/>were<text:s/>made<text:s/>to<text:s/>projects<text:s/>when<text:s/></text:span><text:span text:style-name="T137_5">political<text:s/>dynamics<text:s/>changed.<text:s text:c="2"/>(e.g.<text:s/></text:span><text:span text:style-name="T137_6">authority</text:span><text:span text:style-name="T137_7"><text:s/>shifting<text:s/>between<text:s/>or<text:s/>away<text:s/>from<text:s/>Ministries).<text:s/></text:span><text:span text:style-name="T137_8">However,<text:s/>more<text:s/>continuous<text:s/>use<text:s/>of<text:s/>PEA<text:s/>would<text:s/>help<text:s/>ensure<text:s/>BEK’s<text:s/>work<text:s/>implemented<text:s/>smart<text:s/>TA<text:s/>principl</text:span><text:span text:style-name="T137_9">es.</text:span><text:span text:style-name="T137_10"><text:line-break/></text:span></text:p>
          </text:list-item>
          <text:list-item>
            <text:p text:style-name="P138"><text:span text:style-name="T138_1">The<text:s/>MF’s<text:s/>interventions<text:s/>were</text:span><text:span text:style-name="T138_2"><text:s/></text:span><text:span text:style-name="T138_3">demand-led<text:s/>and<text:s/>fulfilled<text:s/>clear<text:s/>requests<text:s/>from<text:s/>the<text:s/>GoU</text:span><text:span text:style-name="T138_4"><text:s/>and<text:s/>other<text:s/>partners</text:span><text:span text:style-name="T138_5">.<text:s/></text:span><text:span text:style-name="T138_6">The<text:s/>MF<text:s/></text:span><text:span text:style-name="T138_7">was<text:s/>sufficiently<text:s/></text:span><text:span text:style-name="T138_8">flexible<text:s/>and</text:span><text:span text:style-name="T138_9"><text:s/>used<text:s/></text:span><text:span text:style-name="T138_10">a</text:span><text:span text:style-name="T138_11">ssessment</text:span><text:span text:style-name="T138_12"><text:s/>of<text:s/>individual<text:s/>‘pilots’</text:span><text:span text:style-name="T138_13"><text:s/>to</text:span><text:span text:style-name="T138_14"><text:s/>inform<text:s/>decisions<text:s/>on<text:s/>whether<text:s/>to<text:s/>continue<text:s/>them</text:span><text:span text:style-name="T138_15"><text:s/>(i.e.,<text:s/>an<text:s/>iterative<text:s/>approach)</text:span><text:span text:style-name="T138_16">.<text:s/></text:span><text:span text:style-name="T138_17"><text:line-break/></text:span></text:p>
          </text:list-item>
          <text:list-item>
            <text:p text:style-name="P139"><text:span text:style-name="T139_1">Some<text:s/>support<text:s/>for<text:s/>capacity<text:s/>building<text:s/>(beyond<text:s/>drafting<text:s/>reforms<text:s/>and<text:s/></text:span><text:span text:style-name="T139_2">strategies</text:span><text:span text:style-name="T139_3">)</text:span><text:span text:style-name="T139_4">.<text:s/>For<text:s/>example,<text:s/>through<text:s/>the<text:s/>work<text:s/>on<text:s/>regional<text:s/>recover</text:span><text:span text:style-name="T139_5">y</text:span><text:span text:style-name="T139_6">,<text:s/>the<text:s/>MF<text:s/>specifically<text:s/>included<text:s/>a<text:s/>capacity<text:s/>building<text:s/>element<text:s/>for<text:s/>local<text:s/>officials<text:s/>to<text:s/>upskill<text:s/>them<text:s/>on<text:s/>damage<text:s/>assessmen</text:span><text:span text:style-name="T139_7">t</text:span><text:span text:style-name="T139_8"><text:s/>requirements</text:span><text:span text:style-name="T139_9"><text:s/>themselves.</text:span><text:span text:style-name="T139_10"><text:s/></text:span><text:span text:style-name="T139_11">However,<text:s/>a<text:s/>standard<text:s/>logframe<text:s/>by<text:s/>itself<text:s/>cannot<text:s/>always<text:s/>capture<text:s/>these<text:s/>types<text:s/>of<text:s/>successe</text:span><text:span text:style-name="T139_12">s,<text:s/>and<text:s/>whether<text:s/>behaviours,<text:s/>organisational<text:s/>cultures<text:s/>and<text:s/>processes<text:s/>have<text:s/>been<text:s/>addressed.</text:span><text:span text:style-name="T139_13"><text:line-break/></text:span></text:p>
          </text:list-item>
          <text:list-item>
            <text:p text:style-name="P140"><text:span text:style-name="T140_1">Related,<text:s/>a<text:s/>key<text:s/>recommendation<text:s/>from<text:s/>implementing<text:s/>partners<text:s/>is<text:s/>to<text:s/>be<text:s/>mindful<text:s/>of<text:s/>supporting<text:s/>overly<text:s/>centralised<text:s/></text:span><text:span text:style-name="T140_2">interventions<text:s/>that<text:s/>do<text:s/>not<text:s/>fully<text:s/>take<text:s/>into<text:s/>account<text:s/>the<text:s/>capacity<text:s/>and<text:s/>structures<text:s/>of<text:s/>regional<text:s/>and<text:s/>local<text:s/>authority.</text:span></text:p>
          </text:list-item>
        </text:list>
        <text:p text:style-name="P141"/>
        <text:p text:style-name="P142"><text:span text:style-name="T142_1">Lessons<text:s/>learned<text:s/>through<text:s/>this<text:s/>output,<text:s/>and<text:s/>recommendations<text:s/>for<text:s/>future<text:s/>programming</text:span></text:p>
        <text:p text:style-name="P143"/>
        <text:list text:style-name="LS8" xml:id="list20">
          <text:list-item>
            <text:p text:style-name="P144"><text:span text:style-name="T144_1">This<text:s/>review<text:s/>support</text:span><text:span text:style-name="T144_2">s<text:s/>the</text:span><text:span text:style-name="T144_3"><text:s/>o</text:span><text:span text:style-name="T144_4">n</text:span><text:span text:style-name="T144_5">going<text:s/>recommendation<text:s/>from<text:s/>previous<text:s/>Annual<text:s/>Reviews<text:s/>that<text:s/>the<text:s/>FCDO<text:s/>should<text:s/>consider<text:s/>how<text:s/>to<text:s/></text:span><text:span text:style-name="T144_6">better<text:s/>maintain<text:s/>direct<text:s/>relationships<text:s/>with<text:s/>project<text:s/></text:span><text:span text:style-name="T144_7">participants</text:span><text:span text:style-name="T144_8"><text:s/>(e.g.<text:s/>GoU)<text:s/>rather<text:s/>than<text:s/></text:span><text:span text:style-name="T144_9">MF</text:span><text:span text:style-name="T144_10"><text:s/>partners<text:s/></text:span><text:span text:style-name="T144_11">playing<text:s/>too<text:s/>much<text:s/>of<text:s/>a<text:s/>mediation<text:s/>role.</text:span><text:span text:style-name="T144_12"><text:s/>This<text:s/>dynamic<text:s/>appeared<text:s/>to<text:s/>be<text:s/>a<text:s/>result<text:s/></text:span><text:span text:style-name="T144_13">of<text:s/>the<text:s/>initial<text:s/>programme<text:s/>set-up,<text:s/>when<text:s/>BEK<text:s/>had<text:s/>relatively<text:s/>less<text:s/>capacity<text:s/></text:span><text:span text:style-name="T144_14">to<text:s/>engage<text:s/>with<text:s/>MF<text:s/></text:span><text:span text:style-name="T144_15">participants.</text:span><text:span text:style-name="T144_16"><text:s/></text:span><text:span text:style-name="T144_17">This<text:s/>could<text:s/>also<text:s/>help<text:s/>overcome<text:s/>the<text:s/>challenge<text:s/>of<text:s/>different<text:s/>GoU<text:s/></text:span><text:span text:style-name="T144_18">M</text:span><text:span text:style-name="T144_19">inistries<text:s/>occasionally<text:s/>being<text:s/>unaware<text:s/>of<text:s/>overlaps<text:s/>between<text:s/>FCDO<text:s/>interventions.</text:span></text:p>
          </text:list-item>
        </text:list>
        <text:p text:style-name="P145"/>
        <text:list text:style-name="LS8" xml:id="list21">
          <text:list-item>
            <text:p text:style-name="P146"><text:span text:style-name="T146_1">The<text:s/></text:span><text:span text:style-name="T146_2">ease<text:s/>of<text:s/>which<text:s/>MF<text:s/>could</text:span><text:span text:style-name="T146_3"><text:s/>respond<text:s/>to<text:s/></text:span><text:span text:style-name="T146_4">demand<text:s/>from<text:s/>the<text:s/>GoU<text:s/>did<text:s/>present<text:s/>some<text:s/>downsides;<text:s/>for<text:s/></text:span><text:span text:style-name="T146_5">example,</text:span><text:span text:style-name="T146_6"><text:s/>the<text:s/></text:span><text:span text:style-name="T146_7">activity</text:span><text:span text:style-name="T146_8"><text:s/>that<text:s/></text:span><text:span text:style-name="T146_9">supported<text:s/>Ukrainian</text:span><text:span text:style-name="T146_10"><text:s/>business<text:s/>in<text:s/>Poland<text:s/>was<text:s/>supported<text:s/>by<text:s/>the<text:s/>GoU<text:s/>but</text:span><text:span text:style-name="T146_11"><text:s/>arguably<text:s/>contributed<text:s/>less<text:s/>to<text:s/></text:span><text:span text:style-name="T146_12">the<text:s/>GGF</text:span><text:span text:style-name="T146_13">’</text:span><text:span text:style-name="T146_14">s,<text:s/>and<text:s/>BEK’s,<text:s/>priorities.</text:span></text:p>
          </text:list-item>
        </text:list>
        <text:p text:style-name="P147"/>
        <text:list text:style-name="LS7" xml:id="list22">
          <text:list-item>
            <text:p text:style-name="P148"><text:span text:style-name="T148_1">Further<text:s/>use<text:s/>of<text:s/>FCDO’s<text:s/>approach<text:s/>to<text:s/></text:span><text:span text:style-name="T148_2">institutional</text:span><text:span text:style-name="T148_3"><text:s/>analysis<text:s/>could<text:s/>help<text:s/>BEK<text:s/>better<text:s/>understand<text:s/>where<text:s/>the<text:s/>‘bottlenecks’<text:s/>within<text:s/>individual<text:s/>Ministries<text:s/>are</text:span><text:span text:style-name="T148_4"><text:s/>(not<text:s/>just<text:s/></text:span><text:span text:style-name="T148_5">the<text:s/>availability<text:s/>of<text:s/>staff<text:s/>and<text:s/>other<text:s/>resources,<text:s/>but<text:s/></text:span><text:span text:style-name="T148_6">internal<text:s/>dynamics<text:s/>and<text:s/></text:span><text:span text:style-name="T148_7">relationship<text:s/>between<text:s/></text:span><text:span text:style-name="T148_8">Ministries</text:span><text:span text:style-name="T148_9">)</text:span><text:span text:style-name="T148_10">.<text:s/>The<text:s/>application<text:s/>of<text:s/>this<text:s/></text:span><text:span text:style-name="T148_11">analysis</text:span><text:span text:style-name="T148_12"><text:s/>will<text:s/>be<text:s/>enhanced<text:s/>by<text:s/>BEK<text:s/>having<text:s/>a<text:s/>closer<text:s/>relationship<text:s/>with<text:s/></text:span><text:span text:style-name="T148_13">relative</text:span><text:span text:style-name="T148_14"><text:s/>Ministries<text:s/>as<text:s/>set<text:s/>out<text:s/>the<text:s/>recommendation<text:s/>above.</text:span></text:p>
          </text:list-item>
        </text:list>
        <text:p text:style-name="P149"/>
        <text:list text:style-name="LS7" xml:id="list23">
          <text:list-item>
            <text:p text:style-name="P150"><text:span text:style-name="T150_1">Some<text:s/>interventions<text:s/>of<text:s/>the<text:s/>MF<text:s/></text:span><text:span text:style-name="T150_2">demonstrated<text:s/>elements<text:s/>of<text:s/>Issue-Based<text:s/>Programming<text:s/>(i.e.,</text:span><text:span text:style-name="T150_3"><text:s/>bringing<text:s/>together<text:s/>stakeholders<text:s/>on<text:s/>locally</text:span><text:span text:style-name="T150_4">-</text:span><text:span text:style-name="T150_5">defined<text:s/>issues<text:s/>to<text:s/>drive<text:s/>change</text:span><text:span text:style-name="T150_6"><text:s/>on<text:s/>politically<text:s/>salient<text:s/>issues</text:span><text:span text:style-name="T150_7">).</text:span><text:span text:style-name="T150_8"><text:s/>While<text:s/>the<text:s/>MF<text:s/>has<text:s/>demonstrated<text:s/>value<text:s/>in<text:s/></text:span><text:span text:style-name="T150_9">responding<text:s/>to<text:s/>demands<text:s/>of<text:s/>GoU,<text:s/></text:span><text:span text:style-name="T150_10">analysis<text:s/>of<text:s/>I</text:span><text:span text:style-name="T150_11">ssue-Based<text:s/>Programming</text:span><text:span text:style-name="T150_12"><text:s/>approaches<text:s/>suggests</text:span><text:span text:style-name="T150_13"><text:s/>that<text:s/>when<text:s/>aligned<text:s/>with<text:s/>smart<text:s/>technical<text:s/>assistance</text:span><text:span text:style-name="T150_14"><text:s/>they<text:s/>can<text:s/></text:span><text:span text:style-name="T150_15">achieve</text:span><text:span text:style-name="T150_16"><text:s/>more<text:s/></text:span><text:span text:style-name="T150_17">sustainable</text:span><text:span text:style-name="T150_18"><text:s/>results,<text:s/></text:span><text:span text:style-name="T150_19">inclu</text:span><text:span text:style-name="T150_20">ding<text:s/></text:span><text:span text:style-name="T150_21">on<text:s/>economic</text:span><text:span text:style-name="T150_22"><text:s/>reform.<text:s/></text:span><text:span text:style-name="T150_23">Partner<text:s/>reporting<text:s/>on<text:s/>the<text:s/>MF</text:span><text:span text:style-name="T150_24"><text:s/>found<text:s/>that<text:s/>the<text:s/>Innovation<text:s/>Ecosystem<text:s/>tested<text:s/></text:span><text:span text:style-name="T150_25">an</text:span><text:span text:style-name="T150_26"><text:s/></text:span><text:span text:style-name="T150_27">approach<text:s/>similar<text:s/>to<text:s/></text:span><text:span text:style-name="T150_28">I</text:span><text:span text:style-name="T150_29">ssue-Based<text:s/></text:span><text:span text:style-name="T150_30">Programming</text:span><text:span text:style-name="T150_31"><text:s/>by<text:s/>engaging<text:s/>a<text:s/>broader<text:s/>coalition<text:s/>of<text:s/>stakeholders<text:s/>beyond<text:s/>the<text:s/></text:span><text:span text:style-name="T150_32">Ministry</text:span><text:span text:style-name="T150_33"><text:s/>of<text:s/>Digital<text:s/>Transformation,<text:s/>including<text:s/>the<text:s/>private<text:s/>sector<text:s/>and<text:s/></text:span><text:span text:style-name="T150_34">universities</text:span><text:span text:style-name="T150_35">.</text:span><text:span text:style-name="T150_36"><text:s/>E</text:span><text:span text:style-name="T150_37">vidence<text:s/>suggests</text:span><text:span text:style-name="T150_38"><text:s/>approaches<text:s/>like<text:s/>this<text:s/></text:span><text:span text:style-name="T150_39">can<text:s/>be</text:span><text:span text:style-name="T150_40"><text:s/></text:span><text:span text:style-name="T150_41">more<text:s/></text:span><text:span text:style-name="T150_42">effective<text:s/>when<text:s/></text:span><text:span text:style-name="T150_43">working<text:s/>on<text:s/></text:span><text:span text:style-name="T150_44">policy<text:s/>design</text:span><text:span text:style-name="T150_45"><text:s/>with<text:s/>governments</text:span><text:span text:style-name="T150_46">.</text:span><text:span text:style-name="T150_47"><text:note text:note-class="footnote"><text:note-citation/><text:note-body><text:p text:style-name="P151"><text:span text:style-name="T151_1"><text:s/></text:span><text:span text:style-name="T151_2">Laws,<text:s/>E.<text:s/>and<text:s/>Rinnert,<text:s/>D.<text:s/>(2022)<text:s/>‘Working<text:s/>politically<text:s/>to<text:s/>support<text:s/>economic<text:s/>reforms<text:s/>in<text:s/>Kyrgyzstan:<text:s/>lessons<text:s/>from<text:s/>an<text:s/>issue-based<text:s/>programme’.<text:s/>ODI<text:s/>Report.<text:s/>London:<text:s/>ODI<text:s/>(</text:span><text:span text:style-name="T151_3"><text:a xlink:type="simple" xlink:href="https://odi.org/en/publications/working-politically-on-economic-problems-in-kyrgyzstan-lessons-from-support-to-jogorku-kenesh-s2jk/"><text:span text:style-name="T151_4">www.odi.org/en/publication/working-politically-on-economic-problems-in-kyrgyzstan-lessons<text:s/>from-support-to-jorgorku-kenesh-s2jk</text:span></text:a></text:span><text:span text:style-name="T151_5">)</text:span><text:span text:style-name="T151_6"><text:s/></text:span></text:p></text:note-body></text:note></text:span></text:p>
          </text:list-item>
        </text:list>
        <text:p text:style-name="P152"/>
        <table:table table:style-name="Table5">
          <table:table-column table:style-name="Column19"/>
          <table:table-column table:style-name="Column20"/>
          <table:table-column table:style-name="Column21"/>
          <table:table-column table:style-name="Column22"/>
          <table:table-row table:style-name="Row12">
            <table:table-cell table:style-name="Cell47">
              <text:p text:style-name="P153"><text:span text:style-name="T153_1">Output<text:s/>Number<text:s/>and<text:s/>Title<text:s/></text:span></text:p>
            </table:table-cell>
            <table:table-cell table:style-name="Cell48" table:number-columns-spanned="3">
              <text:list text:style-name="LS23" xml:id="list24" text:continue-list="list11">
                <text:list-item>
                  <text:p text:style-name="P154"><text:span text:style-name="T154_1">Resilient<text:s/>Institutions,<text:s/>Society<text:s/>and<text:s/>Elections<text:s/>(RISE)<text:s/>(IFES)</text:span></text:p>
                </text:list-item>
              </text:list>
            </table:table-cell>
            <table:covered-table-cell/>
            <table:covered-table-cell/>
          </table:table-row>
          <table:table-row table:style-name="Row13">
            <table:table-cell table:style-name="Cell49">
              <text:p text:style-name="P155"><text:span text:style-name="T155_1">Output<text:s/>Score<text:s/></text:span></text:p>
            </table:table-cell>
            <table:table-cell table:style-name="Cell50" table:number-columns-spanned="3">
              <text:p text:style-name="P156"><text:span text:style-name="T156_1">A+</text:span></text:p>
            </table:table-cell>
            <table:covered-table-cell/>
            <table:covered-table-cell/>
          </table:table-row>
          <table:table-row table:style-name="Row14">
            <table:table-cell table:style-name="Cell51">
              <text:p text:style-name="P157"><text:span text:style-name="T157_1">Impact<text:s/>weighting<text:s/>(%)</text:span></text:p>
            </table:table-cell>
            <table:table-cell table:style-name="Cell52">
              <text:p text:style-name="P158"><text:span text:style-name="T158_1">20</text:span></text:p>
            </table:table-cell>
            <table:table-cell table:style-name="Cell53">
              <text:p text:style-name="P159"><text:span text:style-name="T159_1">Impact<text:s/>weighting<text:s/>revised<text:s/>since<text:s/>last<text:s/>AR?</text:span></text:p>
            </table:table-cell>
            <table:table-cell table:style-name="Cell54">
              <text:p text:style-name="P160"><text:span text:style-name="T160_1">No</text:span></text:p>
            </table:table-cell>
          </table:table-row>
        </table:table>
        <text:p text:style-name="P161"/>
        <text:p text:style-name="P162"><text:span text:style-name="T162_1">Briefly<text:s/>describe<text:s/>the<text:s/>output’s<text:s/>activities<text:s/>and<text:s/>achievements<text:s/>during<text:s/>its<text:s/>lifetime,<text:s/>and<text:s/>provide<text:s/>supporting<text:s/>narrative<text:s/>for<text:s/>the<text:s/>score.<text:s/></text:span></text:p>
        <text:p text:style-name="P163"/>
        <text:p text:style-name="P164"><text:span text:style-name="T164_1">The<text:s/>Resilient<text:s/>institutions,<text:s/>Society<text:s/>and<text:s/>Elections<text:s/>project<text:s/>(RISE)<text:s/>w</text:span><text:span text:style-name="T164_2">a</text:span><text:span text:style-name="T164_3">s<text:s/>a<text:s/>three-year</text:span><text:span text:style-name="T164_4"><text:s/>£5.55m</text:span><text:span text:style-name="T164_5"><text:s/>project<text:s/>that<text:s/>contributed<text:s/>towards<text:s/>making<text:s/></text:span><text:span text:style-name="T164_6">Ukraine's<text:s/>electoral<text:s/>processes<text:s/>more<text:s/>effective,<text:s/>inclusive<text:s/>and<text:s/>resilient,<text:s/>with<text:s/>a<text:s/>focus<text:s/>on<text:s/>pressing<text:s/>developments<text:s/>around<text:s/>elections<text:s/>and<text:s/>political<text:s/>processes<text:s/>in<text:s/>Ukraine<text:s/>as<text:s/>the<text:s/>war<text:s/>progressed.<text:s/>RISE<text:s/>was<text:s/>implemented<text:s/>by<text:s/></text:span><text:span text:style-name="T164_7">IFES</text:span><text:span text:style-name="T164_8"><text:s/>and<text:s/>began<text:s/>in<text:s/>June<text:s/>2022.</text:span></text:p>
        <text:p text:style-name="P165"/>
        <text:p text:style-name="P166"><text:span text:style-name="T166_1">Overall,<text:s/>the<text:s/>RISE<text:s/>project<text:s/>performed<text:s/>well</text:span><text:span text:style-name="T166_2">,<text:s/>presenting<text:s/>a</text:span><text:span text:style-name="T166_3"><text:s/>comprehensive,<text:s/>holistic<text:s/>project<text:s/>that<text:s/>sought<text:s/>to<text:s/>improve<text:s/>the<text:s/>inclusiveness<text:s/>of<text:s/>democracy<text:s/>beyond<text:s/>simply<text:s/>reform<text:s/>of<text:s/>the<text:s/>electoral<text:s/>system.</text:span><text:span text:style-name="T166_4"><text:s/></text:span><text:span text:style-name="T166_5">RISE’s<text:s/>work<text:s/>on<text:s/>inclusive<text:s/>participation<text:s/>in<text:s/>future<text:s/>elections<text:s/>and<text:s/>the<text:s/>broader<text:s/>democratic<text:s/>process<text:s/>was<text:s/>particularly<text:s/></text:span><text:span text:style-name="T166_6">forward-looking,<text:s/></text:span><text:span text:style-name="T166_7">as<text:s/>this<text:s/>type<text:s/>of</text:span><text:span text:style-name="T166_8"><text:s/>work<text:s/></text:span><text:span text:style-name="T166_9">will<text:s/>be<text:s/>necessary<text:s/>for<text:s/>longer-term<text:s/>democratic<text:s/>renewal<text:s/>in<text:s/>Ukraine.</text:span></text:p>
        <text:p text:style-name="P167"/>
        <text:p text:style-name="P168"><text:span text:style-name="T168_1">The<text:s/>withdrawal<text:s/>of<text:s/>USAID<text:s/>funding<text:s/>in<text:s/>early<text:s/>2025<text:s/>represented<text:s/>a<text:s/>significant<text:s/>challenge<text:s/>to<text:s/>the<text:s/>broader<text:s/>funding<text:s/>picture<text:s/>for<text:s/>electoral<text:s/>and<text:s/>democracy<text:s/>work<text:s/>in<text:s/>Ukraine,<text:s/>UK<text:s/>action<text:s/>to<text:s/>extend<text:s/>funding<text:s/>from<text:s/>February<text:s/>2025<text:s/>to<text:s/>summer<text:s/>2025<text:s/>partially<text:s/>mitigated<text:s/>this<text:s/>impact<text:s/>and<text:s/>enabled<text:s/>continuity<text:s/>of<text:s/>support<text:s/>to<text:s/>IFES<text:s/>and<text:s/>key<text:s/>downstream<text:s/>partner<text:s/></text:span><text:span text:style-name="T168_2">OPORA.<text:s/>RISE<text:s/>made<text:s/>some<text:s/>adaptations<text:s/>in<text:s/>response<text:s/>to<text:s/>the<text:s/>invasion,<text:s/>dropping<text:s/>some<text:s/>planned<text:s/>activities<text:s/>such<text:s/>as<text:s/>large-scale<text:s/>electoral<text:s/>worker<text:s/>training,<text:s/>and<text:s/>a<text:s/>shift<text:s/>towards<text:s/>engaging<text:s/>with<text:s/>veterans<text:s/>and<text:s/>Internally<text:s/>Displaced<text:s/>Persons<text:s/>(IDPs).<text:s/></text:span><text:span text:style-name="T168_3">IFES<text:s/>also<text:s/>shifted<text:s/>its<text:s/>support<text:s/>to<text:s/>the<text:s/>(CEC)<text:s/>and<text:s/>the<text:s/>other<text:s/>electoral<text:s/>stakeholders<text:s/>to<text:s/>ensure<text:s/>their<text:s/>resilience<text:s/>and<text:s/>continued<text:s/>work<text:s/>during<text:s/>the<text:s/>war.</text:span></text:p>
        <text:p text:style-name="P169"/>
        <text:p text:style-name="P170"><text:span text:style-name="T170_1">IFES’s<text:s/>delivery<text:s/>under<text:s/>this<text:s/>programme<text:s/>was<text:s/>good<text:s/>and<text:s/></text:span><text:span text:style-name="T170_2">overall<text:s/>met<text:s/>(and<text:s/>sometimes<text:s/>exceeded)<text:s/></text:span><text:span text:style-name="T170_3">objectives,<text:s/>particularly<text:s/></text:span><text:span text:style-name="T170_4">notable<text:s/></text:span><text:span text:style-name="T170_5">given<text:s/>the<text:s/>fluid<text:s/>and<text:s/>sensitive<text:s/>political<text:s/>context<text:s/>in<text:s/>which<text:s/>it<text:s/>operated.</text:span><text:span text:style-name="T170_6"><text:s/>Key<text:s/>achievements<text:s/>include:</text:span></text:p>
        <text:p text:style-name="P171"><text:span text:style-name="T171_1"><text:s/></text:span></text:p>
        <text:list text:style-name="LS6" xml:id="list25">
          <text:list-item>
            <text:p text:style-name="P172"><text:span text:style-name="T172_1">Out-of-Country<text:s/>Voting<text:s/>(OCV)<text:s/>Roadmap<text:s/>Research<text:s/>findings<text:s/>presented<text:s/>C</text:span><text:span text:style-name="T172_2">entral<text:s/>Election<text:s/>Commission<text:s/>(CEC)</text:span><text:span text:style-name="T172_3"><text:s/>in<text:s/>May<text:s/>2024;</text:span></text:p>
          </text:list-item>
          <text:list-item>
            <text:p text:style-name="P173"><text:span text:style-name="T173_1">R</text:span><text:span text:style-name="T173_2">oadmap<text:s/>for<text:s/>Electoral<text:s/>Reform<text:s/>in<text:s/>Ukraine<text:s/>–<text:s/>2023<text:s/>Wartime<text:s/>Edition<text:s/>jointly<text:s/>presented<text:s/>by<text:s/>IFES<text:s/>and<text:s/>OPORA<text:s/>in<text:s/>Oct.<text:s/>2023;</text:span></text:p>
          </text:list-item>
          <text:list-item>
            <text:p text:style-name="P174"><text:span text:style-name="T174_1">Needs<text:s/>Assessment<text:s/>of<text:s/>Civic<text:s/>and<text:s/>Political<text:s/>Rights<text:s/>for<text:s/>Veterans<text:s/>with<text:s/>Disabilities<text:s/>study<text:s/>presented<text:s/>in<text:s/>Oct.<text:s/>2023</text:span></text:p>
          </text:list-item>
          <text:list-item>
            <text:p text:style-name="P175"><text:span text:style-name="T175_1">Policy<text:s/>paper<text:s/>published<text:s/>on<text:s/>Adapting<text:s/>EU<text:s/>AI<text:s/>Regulations<text:s/>for<text:s/>Electoral<text:s/>Processes:<text:s/>A<text:s/>Path<text:s/>for<text:s/>Ukraine<text:s/>in<text:s/>cooperation<text:s/>with<text:s/>the<text:s/>NGO<text:s/>Institute<text:s/>of<text:s/>Innovative<text:s/>Governance<text:s/>(IIG)<text:s/>in<text:s/>Sep</text:span><text:span text:style-name="T175_2">tember<text:s/></text:span><text:span text:style-name="T175_3">2024;</text:span></text:p>
          </text:list-item>
          <text:list-item>
            <text:p text:style-name="P176"><text:span text:style-name="T176_1">IFES<text:s/>Assessment<text:s/>on<text:s/>the<text:s/>Needs<text:s/>of<text:s/>Veterans<text:s/>with<text:s/>Disabilities<text:s/>in<text:s/>Ukraine<text:s/>presented<text:s/>and<text:s/>launched<text:s/>Programme<text:s/>for<text:s/>Veterans<text:s/>with<text:s/>Disabilities<text:s/>at<text:s/>the<text:s/>Western<text:s/>Rehabilitation<text:s/>Centre<text:s/>in<text:s/>Yavoriv,<text:s/>Lviv<text:s/>Oblast<text:s/>in<text:s/>Apr</text:span><text:span text:style-name="T176_2">il</text:span><text:span text:style-name="T176_3"><text:s/>2024;</text:span></text:p>
          </text:list-item>
        </text:list>
        <text:p text:style-name="P177"/>
        <text:p text:style-name="P178"><text:span text:style-name="T178_1">Beyond<text:s/>output<text:s/>targets,<text:s/>the<text:s/>RISE<text:s/>project<text:s/></text:span><text:span text:style-name="T178_2">maintained<text:s/>the<text:s/>UK’s<text:s/>reputation<text:s/></text:span><text:span text:style-name="T178_3">as<text:s/>a<text:s/></text:span><text:span text:style-name="T178_4">valued<text:s/>and<text:s/>trusted<text:s/>partner<text:s/>by<text:s/>the<text:s/>CEC,<text:s/>stemming<text:s/>from<text:s/>its<text:s/>long-term<text:s/>engagement<text:s/>on<text:s/>electoral<text:s/>and<text:s/>democratic<text:s/>reform<text:s/>in<text:s/>Ukraine</text:span><text:span text:style-name="T178_5">,<text:s/>and<text:s/>flexibility<text:s/>of<text:s/>support<text:s/></text:span><text:span text:style-name="T178_6">after</text:span><text:span text:style-name="T178_7"><text:s/>the<text:s/>withdrawal<text:s/>of<text:s/>USAID.<text:s/></text:span><text:span text:style-name="T178_8">Full<text:s/>output<text:s/>results<text:s/>can<text:s/>be<text:s/>found<text:s/>in<text:s/></text:span><text:span text:style-name="T178_9">Annex<text:s/>D.</text:span></text:p>
        <text:p text:style-name="P179"/>
        <text:p text:style-name="P180"><text:span text:style-name="T180_1">BEK<text:s/>also<text:s/>provided<text:s/>additional<text:s/>support<text:s/>to<text:s/>the<text:s/>CEC,<text:s/>via<text:s/>IFES,<text:s/>as<text:s/>part<text:s/>of<text:s/>the<text:s/></text:span><text:span text:style-name="T180_2">complementary<text:s/>Technology<text:s/></text:span><text:span text:style-name="T180_3">Assistance</text:span><text:span text:style-name="T180_4"><text:s/>Project</text:span></text:p>
        <text:p text:style-name="P181"/>
        <text:p text:style-name="P182"><text:span text:style-name="T182_1">Lessons<text:s/>learned<text:s/>through<text:s/>this<text:s/>output,<text:s/>and<text:s/>recommendations<text:s/>for<text:s/>future<text:s/>programming</text:span></text:p>
        <text:p text:style-name="P183"/>
        <text:list text:style-name="LS6" xml:id="list30">
          <text:list-item>
            <text:p text:style-name="P184"><text:span text:style-name="T184_1">The<text:s/>next<text:s/>elections<text:s/>will<text:s/>be<text:s/>a<text:s/>significant<text:s/>moment<text:s/>for<text:s/>Ukraine,</text:span><text:span text:style-name="T184_2"><text:s/>and<text:s/>EU<text:s/>accession<text:s/>ambitions<text:s/></text:span><text:span text:style-name="T184_3">further<text:s/>underpin<text:s/>the<text:s/>pathway<text:s/>for<text:s/>further<text:s/>reform.<text:s/></text:span><text:span text:style-name="T184_4">Experience<text:s/>from<text:s/>similar<text:s/>work<text:s/>globally<text:s/>and<text:s/>in<text:s/>the<text:s/>region<text:s/>(including<text:s/>Good<text:s/>Governance<text:s/>Fund</text:span><text:span text:style-name="T184_5"><text:s/>Eastern<text:s/>Neighbourhood)<text:s/>suggests<text:s/>that</text:span><text:span text:style-name="T184_6"><text:s/>mis-<text:s/>and<text:s/>dis-information<text:s/>is<text:s/>likely<text:s/>to<text:s/>play<text:s/>a</text:span><text:span text:style-name="T184_7"><text:s/>role<text:s/></text:span><text:span text:style-name="T184_8">in<text:s/>that<text:s/>process,<text:s/>and<text:s/>BEK<text:s/>and<text:s/>partners<text:s/>should<text:s/>consider<text:s/>how<text:s/>to</text:span><text:span text:style-name="T184_9"><text:s/>increase<text:s/>focus<text:s/>on<text:s/>those<text:s/>threats<text:s/>sooner<text:s/>rather<text:s/>than<text:s/>later</text:span><text:span text:style-name="T184_10">.<text:s/>The<text:s/>Good<text:s/>Governance<text:s/>Fund<text:s/>Eastern<text:s/>Neighbourhood<text:s/>has<text:s/>had<text:s/>some<text:s/>success<text:s/>on<text:s/>this,<text:s/>and<text:s/>lessons<text:s/>learned<text:s/>could<text:s/>be<text:s/>applied<text:s/>to<text:s/>Ukraine.</text:span><text:span text:style-name="T184_11"><text:line-break/></text:span></text:p>
          </text:list-item>
          <text:list-item>
            <text:p text:style-name="P185"><text:span text:style-name="T185_1">Lessons<text:s/>from<text:s/>other<text:s/>FCDO<text:s/>elections<text:s/>works,<text:s/>albeit<text:s/>in<text:s/>different<text:s/>contexts<text:s/>(Kenya,<text:s/>Malawi)<text:s/>demonstrate<text:s/>the<text:s/>importance<text:s/>of<text:s/>regular,<text:s/>direct<text:s/>engagement<text:s/>with<text:s/>key<text:s/>elections<text:s/>stakeholders<text:s/>as<text:s/>part<text:s/>of<text:s/>a<text:s/>more<text:s/>comprehensive<text:s/>strategy<text:s/>towards<text:s/>future<text:s/>elections.<text:s/></text:span><text:span text:style-name="T185_2">As<text:s/>with<text:s/>elements<text:s/>of<text:s/>the<text:s/>Managed<text:s/>Fund,<text:s/>BEK<text:s/>should<text:s/>consider<text:s/>having<text:s/>a<text:s/>more<text:s/>direct<text:s/>relationship<text:s/>with<text:s/></text:span><text:span text:style-name="T185_3">stakeholders,<text:s/>particularly<text:s/>the<text:s/>CEC,</text:span><text:span text:style-name="T185_4"><text:s/>for<text:s/>any<text:s/>ongoing<text:s/>electoral<text:s/>reform<text:s/>effort,<text:s/>to<text:s/>ensure<text:s/>it<text:s/>can<text:s/>continue<text:s/>to<text:s/>be<text:s/>responsive<text:s/>to<text:s/></text:span><text:span text:style-name="T185_5">the<text:s/>changing<text:s/>context.</text:span><text:span text:style-name="T185_6"><text:line-break/></text:span></text:p>
          </text:list-item>
          <text:list-item>
            <text:p text:style-name="P186"><text:span text:style-name="T186_1">Previous<text:s/></text:span><text:span text:style-name="T186_2">GGF<text:s/></text:span><text:span text:style-name="T186_3">A</text:span><text:span text:style-name="T186_4">nnual<text:s/></text:span><text:span text:style-name="T186_5">R</text:span><text:span text:style-name="T186_6">eviews<text:s/>outlined<text:s/>the<text:s/>importance<text:s/>of<text:s/>clarity<text:s/>coordination<text:s/>between<text:s/>donors<text:s/>on<text:s/>electoral<text:s/>support,<text:s/>including<text:s/>on<text:s/>results<text:s/>reporting.<text:s/>As</text:span><text:span text:style-name="T186_7"><text:s/></text:span><text:span text:style-name="T186_8">BEK<text:s/></text:span><text:span text:style-name="T186_9">assesses<text:s/></text:span><text:span text:style-name="T186_10">how<text:s/>it<text:s/>will<text:s/>continue<text:s/></text:span><text:span text:style-name="T186_11">to<text:s/></text:span><text:span text:style-name="T186_12">support<text:s/>electoral<text:s/>reform<text:s/>in<text:s/>Ukraine,<text:s/>and<text:s/>the<text:s/>European<text:s/>Union<text:s/>is<text:s/>increasingly<text:s/>doing<text:s/>more<text:s/>in<text:s/>this<text:s/>area<text:s/>too,<text:s/>this<text:s/>previous<text:s/>recommendation<text:s/>should<text:s/>continue<text:s/>be<text:s/>considered.</text:span></text:p>
          </text:list-item>
        </text:list>
        <text:p text:style-name="P187"/>
        <table:table table:style-name="Table6">
          <table:table-column table:style-name="Column23"/>
          <table:table-column table:style-name="Column24"/>
          <table:table-column table:style-name="Column25"/>
          <table:table-column table:style-name="Column26"/>
          <table:table-row table:style-name="Row15">
            <table:table-cell table:style-name="Cell55">
              <text:p text:style-name="P188"><text:span text:style-name="T188_1">Output<text:s/>Number<text:s/>and<text:s/>Title<text:s/></text:span></text:p>
            </table:table-cell>
            <table:table-cell table:style-name="Cell56" table:number-columns-spanned="3">
              <text:list text:style-name="LS4" xml:id="list33">
                <text:list-item>
                  <text:p text:style-name="P189"><text:span text:style-name="T189_1">IDLO<text:s/>-<text:s/></text:span><text:span text:style-name="T189_2">Building<text:s/>Institutional<text:s/>Capacities<text:s/>of<text:s/>the<text:s/>Reformed<text:s/>Judicial<text:s/>Administration<text:s/>Bodies<text:s/>in<text:s/>Ukraine</text:span></text:p>
                </text:list-item>
              </text:list>
            </table:table-cell>
            <table:covered-table-cell/>
            <table:covered-table-cell/>
          </table:table-row>
          <table:table-row table:style-name="Row16">
            <table:table-cell table:style-name="Cell57">
              <text:p text:style-name="P190"><text:span text:style-name="T190_1">Output<text:s/>Score<text:s/></text:span></text:p>
            </table:table-cell>
            <table:table-cell table:style-name="Cell58" table:number-columns-spanned="3">
              <text:p text:style-name="P191"><text:span text:style-name="T191_1">B</text:span></text:p>
            </table:table-cell>
            <table:covered-table-cell/>
            <table:covered-table-cell/>
          </table:table-row>
          <table:table-row table:style-name="Row17">
            <table:table-cell table:style-name="Cell59">
              <text:p text:style-name="P192"><text:span text:style-name="T192_1">Impact<text:s/>weighting<text:s/>(%)</text:span></text:p>
            </table:table-cell>
            <table:table-cell table:style-name="Cell60">
              <text:p text:style-name="P193"><text:span text:style-name="T193_1">5</text:span></text:p>
            </table:table-cell>
            <table:table-cell table:style-name="Cell61">
              <text:p text:style-name="P194"><text:span text:style-name="T194_1">Impact<text:s/>weighting<text:s/>revised<text:s/>since<text:s/>last<text:s/>AR?</text:span></text:p>
            </table:table-cell>
            <table:table-cell table:style-name="Cell62">
              <text:p text:style-name="P195"><text:span text:style-name="T195_1">No</text:span></text:p>
            </table:table-cell>
          </table:table-row>
        </table:table>
        <text:p text:style-name="P196"/>
        <text:p text:style-name="P197"><text:span text:style-name="T197_1">Briefly<text:s/>describe<text:s/>the<text:s/>output’s<text:s/>activities<text:s/>and<text:s/>achievements<text:s/>during<text:s/>its<text:s/>lifetime,<text:s/>and<text:s/>provide<text:s/>supporting<text:s/>narrative<text:s/>for<text:s/>the<text:s/>score.<text:s/></text:span></text:p>
        <text:p text:style-name="P198"/>
        <text:p text:style-name="P199"><text:span text:style-name="T199_1">Between<text:s/>July<text:s/>2023-March<text:s/>2025,<text:s/>the</text:span><text:span text:style-name="T199_2"><text:s/>GGF<text:s/></text:span><text:span text:style-name="T199_3">supported<text:s/>IDLO</text:span><text:span text:style-name="T199_4"><text:s/>to<text:s/>enhance</text:span><text:span text:style-name="T199_5"><text:s/></text:span><text:span text:style-name="T199_6">the<text:s/>transparency<text:s/>and<text:s/>accountability<text:s/>of<text:s/>Ukrainian<text:s/>judiciary<text:s/>and<text:s/>improving<text:s/>the<text:s/>efficiency<text:s/>of<text:s/>adjudication<text:s/>in<text:s/>Ukrainian<text:s/>courts<text:s/>of<text:s/>law.<text:s/></text:span><text:span text:style-name="T199_7">IDLO<text:s/>provided<text:s/>advice<text:s/>and<text:s/>guidance<text:s/>to<text:s/>two<text:s/>main<text:s/>bodies<text:s/>governing<text:s/>the<text:s/>Judiciary<text:s/>–<text:s/>the<text:s/>High<text:s/>Qualification<text:s/>Commission<text:s/>of<text:s/>Judges<text:s/>of<text:s/>Ukraine<text:s/>(HQCJ)<text:s/>and<text:s/>the<text:s/>High<text:s/>Council<text:s/>of<text:s/>Justice<text:s/>(HCJ)<text:s/>–<text:s/>with<text:s/>the<text:s/>aim<text:s/>of<text:s/>improving<text:s/>their<text:s/>institutional<text:s/>and<text:s/>professional<text:s/>capacities,<text:s/>as<text:s/>well<text:s/>as<text:s/>strengthening<text:s/>their<text:s/>integrity<text:s/>and<text:s/>institutional<text:s/>independence</text:span><text:span text:style-name="T199_8">.</text:span></text:p>
        <text:p text:style-name="P200"/>
        <text:p text:style-name="P201"><text:span text:style-name="T201_1">On<text:s/>the<text:s/>whole,<text:s/>IDLO<text:s/>achieve</text:span><text:span text:style-name="T201_2">d</text:span><text:span text:style-name="T201_3"><text:s/>its<text:s/>ambitious<text:s/>at<text:s/>output<text:s/>level.<text:s/></text:span><text:span text:style-name="T201_4">Some<text:s/>of<text:s/>the<text:s/>key<text:s/></text:span><text:span text:style-name="T201_5">achievements</text:span><text:span text:style-name="T201_6"><text:s/>across<text:s/>the<text:s/>life</text:span><text:span text:style-name="T201_7">cycle</text:span><text:span text:style-name="T201_8"><text:s/>of<text:s/>the<text:s/>IDLO<text:s/>project<text:s/>included</text:span><text:span text:style-name="T201_9">:</text:span></text:p>
        <text:p text:style-name="P202"/>
        <text:list text:style-name="LS9" xml:id="list34">
          <text:list-item>
            <text:p text:style-name="P203"><text:span text:style-name="T203_1">Supported<text:s/>the<text:s/>establishment<text:s/>the<text:s/>Disciplinary<text:s/>Inspectors<text:s/>Service<text:s/>(DIS)<text:s/>of<text:s/>the<text:s/>High<text:s/>Council<text:s/>of<text:s/>Justice<text:s/>its<text:s/></text:span><text:span text:style-name="T203_2">approach<text:s/>to<text:s/>open,<text:s/>competitive<text:s/>and<text:s/>merit-based<text:s/>selection<text:s/>of<text:s/>its<text:s/>membership.</text:span></text:p>
          </text:list-item>
          <text:list-item>
            <text:p text:style-name="P204"><text:span text:style-name="T204_1">Following<text:s/>the<text:s/>adoption<text:s/>of<text:s/>legislation<text:s/>that<text:s/>restored<text:s/>the<text:s/>disciplinary<text:s/>function<text:s/>of<text:s/>the<text:s/>HCJ,<text:s/>supported<text:s/>the<text:s/>HCJ<text:s/>with<text:s/>establishment<text:s/>and<text:s/>operationalisation<text:s/>of<text:s/>a<text:s/>hybrid<text:s/>(national-international)<text:s/>DIS<text:s/>Selection<text:s/>Commission.</text:span></text:p>
          </text:list-item>
          <text:list-item>
            <text:p text:style-name="P205"><text:span text:style-name="T205_1">Drafted<text:s/>Regulation<text:s/>and<text:s/>Rules<text:s/>of<text:s/>Procedure<text:s/>of<text:s/>the<text:s/>DIS<text:s/>Selection<text:s/>Commission,<text:s/>together<text:s/>with<text:s/>the<text:s/>EU<text:s/>“Pravo-Justice”<text:s/>and<text:s/>USAID<text:s/>“Justice<text:s/>for<text:s/>All”<text:s/>projects.<text:s/></text:span></text:p>
          </text:list-item>
          <text:list-item>
            <text:p text:style-name="P206"><text:span text:style-name="T206_1">Contributed<text:s/>to<text:s/>the<text:s/>development<text:s/>of<text:s/>a<text:s/>plan<text:s/>to<text:s/>reorganise<text:s/>the<text:s/>Public<text:s/>Integrity<text:s/>Council<text:s/>(PIC)<text:s/>and<text:s/>improve<text:s/>its<text:s/>business<text:s/>processes<text:s/>and<text:s/>overall<text:s/>performance.</text:span></text:p>
          </text:list-item>
        </text:list>
        <text:p text:style-name="P207"/>
        <text:p text:style-name="P208"/>
        <text:p text:style-name="P209"><text:span text:style-name="T209_1">Full<text:s/>output<text:s/>results<text:s/>can<text:s/>be<text:s/>found<text:s/>in<text:s/></text:span><text:span text:style-name="T209_2">Annex<text:s/></text:span><text:span text:style-name="T209_3">E</text:span><text:span text:style-name="T209_4">.</text:span></text:p>
        <text:p text:style-name="P210"/>
        <text:p text:style-name="P211"><text:span text:style-name="T211_1">Lessons<text:s/>learned<text:s/>through<text:s/>this<text:s/>output,<text:s/>and<text:s/>recommendations<text:s/>for<text:s/>future<text:s/>programming</text:span></text:p>
        <text:p text:style-name="P212"/>
        <text:p text:style-name="P213"><text:span text:style-name="T213_1">Many<text:s/>lessons<text:s/></text:span><text:span text:style-name="T213_2">learned<text:s/>were<text:s/>capture<text:s/>in<text:s/>the<text:s/>last<text:s/>Annual<text:s/>Review,<text:s/>and<text:s/>the<text:s/></text:span><text:span text:style-name="T213_3">BEK<text:s/>has<text:s/>transition</text:span><text:span text:style-name="T213_4">ed</text:span><text:span text:style-name="T213_5"><text:s/>its<text:s/>judicial<text:s/>reform</text:span><text:span text:style-name="T213_6"><text:s/>work<text:s/>into<text:s/>the<text:s/>new<text:s/>Governance<text:s/>Reform<text:s/>Programme.<text:s/>However,<text:s/></text:span><text:span text:style-name="T213_7">key<text:s/>recommendations<text:s/>from<text:s/>this<text:s/>project<text:s/></text:span><text:span text:style-name="T213_8">for<text:s/>future<text:s/></text:span><text:span text:style-name="T213_9">interventions<text:s/></text:span><text:span text:style-name="T213_10">are:</text:span></text:p>
        <text:p text:style-name="P214"/>
        <text:list text:style-name="LS11" xml:id="list38">
          <text:list-item>
            <text:p text:style-name="P215"><text:span text:style-name="T215_1">Supporting<text:s/>judicial<text:s/>reform<text:s/>should<text:s/>remain<text:s/>a<text:s/>strategic<text:s/>priority<text:s/>for<text:s/>BEK<text:s/>programming,<text:s/>as<text:s/>rule<text:s/>of<text:s/>law<text:s/>underpins<text:s/>much<text:s/>of<text:s/>the<text:s/>UK’s<text:s/>other<text:s/></text:span><text:span text:style-name="T215_2">priori</text:span><text:span text:style-name="T215_3">t</text:span><text:span text:style-name="T215_4">ies</text:span><text:span text:style-name="T215_5"><text:s/></text:span><text:span text:style-name="T215_6">(e.g.<text:s/>investment,<text:s/>anti-corruption),</text:span><text:span text:style-name="T215_7"><text:s/>in<text:s/>Ukraine<text:s/>and<text:s/>globally</text:span><text:span text:style-name="T215_8">;<text:s/>i</text:span><text:span text:style-name="T215_9">t<text:s/>is</text:span><text:span text:style-name="T215_10"><text:s/>positive<text:s/>that<text:s/>BEK<text:s/></text:span><text:span text:style-name="T215_11">has<text:s/>carefully<text:s/>considered<text:s/>how<text:s/>to<text:s/>build<text:s/>on<text:s/>this<text:s/>area<text:s/>of<text:s/>the<text:s/>GGF<text:s/>in<text:s/>future<text:s/>programming.</text:span><text:span text:style-name="T215_12"><text:s/></text:span><text:span text:style-name="T215_13">BEK’s<text:s/>continued<text:s/>focus<text:s/>on<text:s/></text:span><text:span text:style-name="T215_14">judicial<text:s/>reform</text:span><text:span text:style-name="T215_15"><text:s/>is<text:s/>also<text:s/>strongly<text:s/>aligned<text:s/>with<text:s/></text:span><text:span text:style-name="T215_16">the<text:s/>FCDO’s</text:span><text:span text:style-name="T215_17"><text:s/>broader<text:s/></text:span><text:span text:style-name="T215_18">international<text:s/>priorities<text:s/>on<text:s/>human<text:s/>rights<text:s/>and<text:s/>governance<text:s/>(</text:span><text:span text:style-name="T215_19">specifically<text:s/>‘upholding<text:s/>the<text:s/>rule<text:s/>of<text:s/>law</text:span><text:span text:style-name="T215_20">’).</text:span><text:span text:style-name="T215_21"><text:note text:note-class="footnote"><text:note-citation/><text:note-body><text:p text:style-name="P216"><text:span text:style-name="T216_1"><text:s/></text:span><text:span text:style-name="T216_2">Human<text:s/>Rights<text:s/>Day<text:s/>2024:<text:s/>Lord<text:s/>Collins'<text:s/>speech</text:span><text:span text:style-name="T216_3">:<text:s/></text:span><text:span text:style-name="T216_4"><text:a xlink:type="simple" xlink:href="https://www.gov.uk/government/speeches/human-rights-day-2024-lord-collins-speech"><text:span text:style-name="T216_5">Human<text:s/>Rights<text:s/>Day<text:s/>2024:<text:s/>Lord<text:s/>Collins'<text:s/>speech<text:s/>-<text:s/>GOV.UK</text:span></text:a></text:span></text:p></text:note-body></text:note></text:span></text:p>
          </text:list-item>
        </text:list>
        <text:p text:style-name="P217"/>
        <text:list text:style-name="LS11" xml:id="list39">
          <text:list-item>
            <text:p text:style-name="P218"><text:span text:style-name="T218_1">Previous<text:s/>reporting<text:s/>highlighted</text:span><text:span text:style-name="T218_2"><text:s/>that</text:span><text:span text:style-name="T218_3"><text:s/>the<text:s/>UK’s<text:s/>contribution<text:s/>to<text:s/>judicial<text:s/>reform<text:s/>was<text:s/>difficult<text:s/>to<text:s/>fully<text:s/>measure<text:s/></text:span><text:span text:style-name="T218_4">because<text:s/>the<text:s/>output<text:s/>indicators<text:s/>were<text:s/>not<text:s/>fully<text:s/>within<text:s/>IDLO’s</text:span><text:span text:style-name="T218_5"><text:s/>gift.<text:s/></text:span><text:span text:style-name="T218_6">As<text:s/>mentioned<text:s/>in<text:s/>the<text:s/>key<text:s/>recommendations<text:s/>section<text:s/>above,<text:s/>an<text:s/>adaptive<text:s/>results<text:s/>framework<text:s/></text:span><text:span text:style-name="T218_7">that<text:s/>focuses<text:s/>less</text:span><text:span text:style-name="T218_8"><text:s/>on<text:s/>output<text:s/></text:span><text:span text:style-name="T218_9">indicators</text:span><text:span text:style-name="T218_10"><text:s/>and<text:s/></text:span><text:span text:style-name="T218_11">more<text:s/>on<text:s/>generating<text:s/>evidence<text:s/>and<text:s/>success<text:s/>stories<text:s/>to<text:s/>then<text:s/>feedback<text:s/>into<text:s/></text:span><text:span text:style-name="T218_12">project<text:s/>delivery</text:span><text:span text:style-name="T218_13"><text:s/>could<text:s/>be<text:s/>helpful<text:s/>for<text:s/>future<text:s/>programming</text:span><text:span text:style-name="T218_14">.</text:span></text:p>
          </text:list-item>
        </text:list>
        <text:p text:style-name="P219"/>
        <text:list text:style-name="LS11" xml:id="list40">
          <text:list-item>
            <text:p text:style-name="P220"><text:span text:style-name="T220_1">Partner<text:s/>reporting<text:s/></text:span><text:span text:style-name="T220_2">shows<text:s/>that<text:s/>there<text:s/>was<text:s/>‘varying<text:s/>degrees’<text:s/>of<text:s/>commitment<text:s/>to<text:s/>advancing<text:s/>some<text:s/>aspect<text:s/>of<text:s/>judicial<text:s/>reform</text:span><text:span text:style-name="T220_3">.<text:s/>Similar<text:s/>to<text:s/>recommendations<text:s/>from<text:s/>the<text:s/>MF,<text:s/>diagnostic<text:s/>tools<text:s/>such<text:s/>as<text:s/>institutional<text:s/>analysis<text:s/>may<text:s/>provide<text:s/>more<text:s/>insight<text:s/>into<text:s/>how<text:s/></text:span><text:span text:style-name="T220_4">‘teams’<text:s/>or<text:s/>‘units’</text:span><text:span text:style-name="T220_5"><text:s/>within<text:s/>the<text:s/>judiciary<text:s/>operate</text:span><text:span text:style-name="T220_6">,<text:s/>their<text:s/>incentives<text:s/>to<text:s/>reform<text:s/>and<text:s/>existing<text:s/>capability<text:s/>gaps.</text:span></text:p>
          </text:list-item>
        </text:list>
        <text:p text:style-name="P221"/>
        <text:list text:style-name="LS11" xml:id="list41">
          <text:list-item>
            <text:p text:style-name="P222"><text:span text:style-name="T222_1">BEK<text:s/>s</text:span><text:span text:style-name="T222_2">hould<text:s/>be<text:s/>commended<text:s/>for<text:s/>proactively<text:s/>undertaking<text:s/>a<text:s/>GEDSI<text:s/>analysis<text:s/>of<text:s/>their<text:s/>support<text:s/>for<text:s/></text:span><text:span text:style-name="T222_3">judicial</text:span><text:span text:style-name="T222_4"><text:s/>reform<text:s/>through<text:s/>IDLO.<text:s/>Progress<text:s/>against<text:s/>the<text:s/>implementation<text:s/>of<text:s/></text:span><text:span text:style-name="T222_5">it</text:span><text:span text:style-name="T222_6">s<text:s/>recommendations<text:s/>should<text:s/>continue<text:s/>be<text:s/>monitored</text:span><text:span text:style-name="T222_7">.</text:span></text:p>
          </text:list-item>
        </text:list>
        <text:p text:style-name="P223"/>
        <table:table table:style-name="Table7">
          <table:table-column table:style-name="Column27"/>
          <table:table-column table:style-name="Column28"/>
          <table:table-column table:style-name="Column29"/>
          <table:table-column table:style-name="Column30"/>
          <table:table-row table:style-name="Row18">
            <table:table-cell table:style-name="Cell63">
              <text:p text:style-name="P224"><text:span text:style-name="T224_1">Output<text:s/>Number<text:s/>and<text:s/>Title<text:s/></text:span></text:p>
            </table:table-cell>
            <table:table-cell table:style-name="Cell64" table:number-columns-spanned="3">
              <text:list text:style-name="LS4" xml:id="list42" text:continue-list="list33">
                <text:list-item>
                  <text:p text:style-name="P225"><text:span text:style-name="T225_1">Promoting<text:s/>Integrity<text:s/>in<text:s/>the<text:s/>Public<text:s/>Sector<text:s/>Activity<text:s/></text:span><text:span text:style-name="T225_2">(</text:span><text:span text:style-name="T225_3">ProIntegrity</text:span><text:span text:style-name="T225_4">)</text:span></text:p>
                </text:list-item>
              </text:list>
            </table:table-cell>
            <table:covered-table-cell/>
            <table:covered-table-cell/>
          </table:table-row>
          <table:table-row table:style-name="Row19">
            <table:table-cell table:style-name="Cell65">
              <text:p text:style-name="P226"><text:span text:style-name="T226_1">Output<text:s/>Score<text:s/></text:span></text:p>
            </table:table-cell>
            <table:table-cell table:style-name="Cell66" table:number-columns-spanned="3">
              <text:p text:style-name="P227"><text:span text:style-name="T227_1">A+</text:span></text:p>
            </table:table-cell>
            <table:covered-table-cell/>
            <table:covered-table-cell/>
          </table:table-row>
          <table:table-row table:style-name="Row20">
            <table:table-cell table:style-name="Cell67">
              <text:p text:style-name="P228"><text:span text:style-name="T228_1">Impact<text:s/>weighting<text:s/>(%)</text:span></text:p>
            </table:table-cell>
            <table:table-cell table:style-name="Cell68">
              <text:p text:style-name="P229"><text:span text:style-name="T229_1">15</text:span></text:p>
            </table:table-cell>
            <table:table-cell table:style-name="Cell69">
              <text:p text:style-name="P230"><text:span text:style-name="T230_1">Impact<text:s/>weighting<text:s/>revised<text:s/>since<text:s/>last<text:s/>AR?</text:span></text:p>
            </table:table-cell>
            <table:table-cell table:style-name="Cell70">
              <text:p text:style-name="P231"><text:span text:style-name="T231_1">No</text:span></text:p>
            </table:table-cell>
          </table:table-row>
        </table:table>
        <text:p text:style-name="P232"/>
        <text:p text:style-name="P233"><text:span text:style-name="T233_1">Briefly<text:s/>describe<text:s/>the<text:s/>output’s<text:s/>activities<text:s/>and<text:s/>achievements<text:s/>during<text:s/>its<text:s/>lifetime,<text:s/>and<text:s/>provide<text:s/>supporting<text:s/>narrative<text:s/>for<text:s/>the<text:s/>score.<text:s/></text:span></text:p>
        <text:p text:style-name="P234"/>
        <text:p text:style-name="P235"><text:span text:style-name="T235_1">ProIntegrity</text:span><text:span text:style-name="T235_2"><text:s/></text:span><text:span text:style-name="T235_3">was<text:s/>set<text:s/>up<text:s/>as<text:s/>a<text:s/>5-year<text:s/>programme<text:s/>equally<text:s/>co-funded<text:s/>and<text:s/>co-branded<text:s/>by<text:s/>USAID<text:s/>and<text:s/>the<text:s/>UK<text:s/>and<text:s/>implemented<text:s/>by<text:s/>DAI<text:s/>Global.<text:s/>The<text:s/>project<text:s/>was<text:s/>designed<text:s/>to<text:s/>be<text:s/>a<text:s/>comprehensive<text:s/>response<text:s/>to<text:s/>anti-corruption<text:s/>needs<text:s/>in<text:s/>the<text:s/>resilience,<text:s/>recovery<text:s/>and<text:s/>reconstruction<text:s/>landscape,<text:s/>working<text:s/>to<text:s/>strengthen<text:s/>national<text:s/>level<text:s/>anti-corruption<text:s/>institutional<text:s/>capacity,<text:s/>strengthen<text:s/>anti-corruption<text:s/>compliance<text:s/>and<text:s/>control<text:s/>in<text:s/>local<text:s/>governance,<text:s/>and<text:s/>advance<text:s/>transparency<text:s/>and<text:s/>accountability<text:s/>in<text:s/>recovery<text:s/>and<text:s/>reconstruction.<text:s/></text:span><text:span text:style-name="T235_4">BEK</text:span><text:span text:style-name="T235_5"><text:s/>played<text:s/>an<text:s/>active<text:s/>role<text:s/>in<text:s/>co-design<text:s/>and<text:s/>in<text:s/>shaping<text:s/>its<text:s/>workplans.<text:s/>Pro</text:span><text:span text:style-name="T235_6">I</text:span><text:span text:style-name="T235_7">ntegrity<text:s/>began<text:s/>work<text:s/>in<text:s/>January<text:s/>2024<text:s/>until<text:s/>its<text:s/>freeze<text:s/>and<text:s/>then<text:s/>closure<text:s/>by<text:s/>USAID<text:s/>in<text:s/></text:span><text:span text:style-name="T235_8">early<text:s/>2025</text:span><text:span text:style-name="T235_9">.</text:span></text:p>
        <text:p text:style-name="P236"/>
        <text:p text:style-name="P237"><text:span text:style-name="T237_1">Early<text:s/>closure<text:s/>aside,</text:span><text:span text:style-name="T237_2"><text:s/>the<text:s/>project<text:s/></text:span><text:span text:style-name="T237_3">performed<text:s/>very<text:s/>well<text:s/>against<text:s/>its<text:s/></text:span><text:span text:style-name="T237_4">outputs<text:s/>during<text:s/>the<text:s/>delivery<text:s/></text:span><text:span text:style-name="T237_5">period<text:s/>and</text:span><text:span text:style-name="T237_6"><text:s/>produced<text:s/>a<text:s/>high<text:s/>volume<text:s/>of<text:s/>quality<text:s/></text:span><text:span text:style-name="T237_7">products<text:s/>at<text:s/>pac</text:span><text:span text:style-name="T237_8">e,<text:s/>including:</text:span></text:p>
        <text:p text:style-name="P238"/>
        <text:list text:style-name="LS18" xml:id="list43">
          <text:list-item>
            <text:p text:style-name="P239"><text:span text:style-name="T239_1">Support</text:span><text:span text:style-name="T239_2">ed</text:span><text:span text:style-name="T239_3"><text:s/>the<text:s/>adoption<text:s/>of<text:s/>34<text:s/>anti-corruption<text:s/>measures;<text:s/>improved<text:s/>or<text:s/>developed<text:s/>11<text:s/>anti-corruption<text:s/>tools,<text:s/>and<text:s/>conducted<text:s/>9<text:s/>oversight<text:s/>actions,<text:s/>including<text:s/>integrity<text:s/>checks<text:s/>of<text:s/>candidates<text:s/>for<text:s/>key<text:s/>judicial<text:s/>and<text:s/>anti-corruption<text:s/>institutions<text:s/>or<text:s/>processes</text:span><text:span text:style-name="T239_4">.</text:span></text:p>
          </text:list-item>
          <text:list-item>
            <text:p text:style-name="P240"><text:span text:style-name="T240_1">Launched<text:s/>the<text:s/>Local<text:s/>Government<text:s/>Integrity<text:s/>Alliance<text:s/>providing<text:s/>support<text:s/>to<text:s/>75<text:s/>local<text:s/>government<text:s/>entities<text:s/>across<text:s/>10<text:s/>regions<text:s/>in<text:s/>enhancing<text:s/>transparency<text:s/>of<text:s/>governance<text:s/>and<text:s/>reconstruction</text:span></text:p>
          </text:list-item>
          <text:list-item>
            <text:p text:style-name="P241"><text:span text:style-name="T241_1">Supported<text:s/>Ukrainian<text:s/>and<text:s/>international<text:s/>events,<text:s/>mainstreaming<text:s/>the<text:s/>topic<text:s/>of<text:s/>integrity<text:s/>and<text:s/>helping<text:s/>Ukrainian<text:s/>officials<text:s/>(</text:span><text:span text:style-name="T241_2">particularly</text:span><text:span text:style-name="T241_3"><text:s/>local<text:s/>government)<text:s/>participate,<text:s/>including<text:s/>URC<text:s/>2024<text:s/>(Berlin),<text:s/>OECD<text:s/>Integrity<text:s/>Forum,<text:s/>451E<text:s/>IT<text:s/>Forum,<text:s/>Integrity<text:s/>Day<text:s/>of<text:s/>the<text:s/>annual<text:s/>Richelieu<text:s/>Forum<text:s/>of<text:s/>the<text:s/>National<text:s/>Agency<text:s/>of<text:s/>Ukraine<text:s/>for<text:s/>Civil<text:s/></text:span><text:span text:style-name="T241_4">Service</text:span><text:span text:style-name="T241_5"><text:s/>(NAUCS).</text:span></text:p>
          </text:list-item>
        </text:list>
        <text:p text:style-name="P242"/>
        <text:p text:style-name="P243"><text:span text:style-name="T243_1">Full<text:s/>output<text:s/>results<text:s/>can<text:s/>be<text:s/>found<text:s/>in<text:s/></text:span><text:span text:style-name="T243_2">Annex<text:s/></text:span><text:span text:style-name="T243_3">F.</text:span></text:p>
        <text:p text:style-name="P244"/>
        <table:table table:style-name="Table8">
          <table:table-column table:style-name="Column31"/>
          <table:table-column table:style-name="Column32"/>
          <table:table-column table:style-name="Column33"/>
          <table:table-column table:style-name="Column34"/>
          <table:table-row table:style-name="Row21">
            <table:table-cell table:style-name="Cell71">
              <text:p text:style-name="P245"><text:span text:style-name="T245_1">Output<text:s/>Number<text:s/>and<text:s/>Title<text:s/></text:span></text:p>
            </table:table-cell>
            <table:table-cell table:style-name="Cell72" table:number-columns-spanned="3">
              <text:list text:style-name="LS4" xml:id="list46" text:continue-list="list33">
                <text:list-item>
                  <text:p text:style-name="P246"><text:span text:style-name="T246_1">Transparency<text:s/>and<text:s/>Accountability<text:s/>in<text:s/>Public<text:s/>Administration<text:s/>Services</text:span><text:span text:style-name="T246_2"><text:s/></text:span><text:span text:style-name="T246_3">(TAPAS</text:span><text:span text:style-name="T246_4">)<text:s/>and<text:s/></text:span><text:span text:style-name="T246_5">Digital<text:s/>Transformation<text:s/>Activity<text:s/>(DTA)</text:span></text:p>
                </text:list-item>
              </text:list>
            </table:table-cell>
            <table:covered-table-cell/>
            <table:covered-table-cell/>
          </table:table-row>
          <table:table-row table:style-name="Row22">
            <table:table-cell table:style-name="Cell73">
              <text:p text:style-name="P247"><text:span text:style-name="T247_1">Output<text:s/>Score<text:s/></text:span></text:p>
            </table:table-cell>
            <table:table-cell table:style-name="Cell74" table:number-columns-spanned="3">
              <text:p text:style-name="P248"><text:span text:style-name="T248_1">B</text:span></text:p>
            </table:table-cell>
            <table:covered-table-cell/>
            <table:covered-table-cell/>
          </table:table-row>
          <table:table-row table:style-name="Row23">
            <table:table-cell table:style-name="Cell75">
              <text:p text:style-name="P249"><text:span text:style-name="T249_1">Impact<text:s/>weighting<text:s/>(%)</text:span></text:p>
            </table:table-cell>
            <table:table-cell table:style-name="Cell76">
              <text:p text:style-name="P250"><text:span text:style-name="T250_1">1</text:span><text:span text:style-name="T250_2">0</text:span></text:p>
            </table:table-cell>
            <table:table-cell table:style-name="Cell77">
              <text:p text:style-name="P251"><text:span text:style-name="T251_1">Impact<text:s/>weighting<text:s/>revised<text:s/>since<text:s/>last<text:s/>AR?</text:span></text:p>
            </table:table-cell>
            <table:table-cell table:style-name="Cell78">
              <text:p text:style-name="P252"><text:span text:style-name="T252_1">No</text:span></text:p>
            </table:table-cell>
          </table:table-row>
        </table:table>
        <text:p text:style-name="P253"/>
        <text:p text:style-name="P254"><text:span text:style-name="T254_1">T</text:span><text:span text:style-name="T254_2">APAS<text:s/></text:span><text:span text:style-name="T254_3">was<text:s/>a<text:s/>USAID-led<text:s/>project,<text:s/>co-funded<text:s/>by<text:s/>the<text:s/>UK<text:s/>since<text:s/>2016<text:s/>and<text:s/>later<text:s/>supported<text:s/>through<text:s/>the<text:s/>GGF<text:s/>in<text:s/>2022–2023.<text:s/>TAPAS<text:s/>aimed<text:s/>to<text:s/>improve<text:s/>citizens’<text:s/>day-to-day<text:s/>lives<text:s/>and<text:s/>increase<text:s/>trust<text:s/>in<text:s/>the<text:s/>state<text:s/>through<text:s/>the<text:s/>introduction<text:s/>of<text:s/>e-services,<text:s/>as<text:s/>well<text:s/>as<text:s/>by<text:s/>promoting<text:s/>transparent<text:s/>public<text:s/>procurement<text:s/>and<text:s/>the<text:s/>use<text:s/>of<text:s/>open<text:s/>data.<text:s/>The<text:s/>project<text:s/>worked<text:s/>closely<text:s/>with<text:s/>the<text:s/>Ministry<text:s/>of<text:s/>Digital<text:s/>Transformation<text:s/>and<text:s/>the<text:s/>Ministry<text:s/>of<text:s/>Economy,<text:s/>alongside<text:s/>Ukrainian<text:s/>civil<text:s/>society<text:s/>organisations<text:s/>(CSOs)<text:s/>such<text:s/>as<text:s/>Transparency<text:s/>International<text:s/>and<text:s/>the<text:s/>Kyiv<text:s/>School<text:s/>of<text:s/>Economics.<text:s/>This<text:s/>component<text:s/>contributed<text:s/>particularly<text:s/>to<text:s/>Outcomes<text:s/>1<text:s/>and<text:s/>3.</text:span></text:p>
        <text:p text:style-name="P255"/>
        <text:p text:style-name="P256"><text:span text:style-name="T256_1">TAPAS<text:s/>performed<text:s/>very<text:s/>well,<text:s/>meeting<text:s/>and<text:s/>exceeding<text:s/>many<text:s/>of<text:s/>its<text:s/>output<text:s/>indicators</text:span><text:span text:style-name="T256_2"><text:s/>(Full<text:s/>output<text:s/>results<text:s/>can<text:s/>be<text:s/>found<text:s/>in<text:s/></text:span><text:span text:style-name="T256_3">Annex<text:s/></text:span><text:span text:style-name="T256_4">G</text:span><text:span text:style-name="T256_5">).<text:s/></text:span><text:span text:style-name="T256_6">Its<text:s/>contribution<text:s/>to<text:s/>meeting<text:s/>public<text:s/>demand<text:s/>for<text:s/>online<text:s/>services</text:span><text:span text:style-name="T256_7"><text:s/></text:span><text:span text:style-name="T256_8">represented<text:s/>clear<text:s/>and<text:s/>sustainable<text:s/>contribution</text:span><text:span text:style-name="T256_9">s</text:span><text:span text:style-name="T256_10"><text:s/>to<text:s/>the<text:s/>GGF’s<text:s/>ambitions<text:s/>and<text:s/>to<text:s/>the<text:s/>needs<text:s/>of<text:s/>Ukrainian<text:s/>citizens.<text:s/>Other<text:s/>successes<text:s/>included:</text:span></text:p>
        <text:p text:style-name="P257"/>
        <text:list text:style-name="LS14" xml:id="list47">
          <text:list-item>
            <text:p text:style-name="P258"><text:span text:style-name="T258_1">The<text:s/>introduction<text:s/>of<text:s/>an<text:s/>online<text:s/>service<text:s/>on<text:s/>the<text:s/>Diia<text:s/>portal<text:s/>for<text:s/>obtaining<text:s/>qualification<text:s/>documents<text:s/>for<text:s/>seafarers,<text:s/>enabling<text:s/>Ukrainian<text:s/>seafarers<text:s/>to<text:s/>access<text:s/>certification<text:s/>services<text:s/>without<text:s/>the<text:s/>need<text:s/>for<text:s/>bribes.</text:span></text:p>
          </text:list-item>
          <text:list-item>
            <text:p text:style-name="P259"><text:span text:style-name="T259_1">Progress<text:s/>in<text:s/>harmonising<text:s/>Ukraine’s<text:s/>open<text:s/>data<text:s/>legislation<text:s/>with<text:s/>EU<text:s/>standards,<text:s/>alongside<text:s/>the<text:s/>organisation<text:s/>of<text:s/>the<text:s/>annual<text:s/>Open<text:s/>Datathon.<text:s/>One<text:s/>of<text:s/>the<text:s/>winning<text:s/>initiatives,<text:s/></text:span><text:span text:style-name="T259_2">I’ll<text:s/>Be<text:s/>a<text:s/>Mother</text:span><text:span text:style-name="T259_3">,<text:s/>used<text:s/>published<text:s/>datasets<text:s/>to<text:s/>help<text:s/>pregnant<text:s/>women<text:s/>access<text:s/>free<text:s/>medical<text:s/>services<text:s/>and<text:s/>combat<text:s/>corruption<text:s/>in<text:s/>the<text:s/>medical<text:s/>sector.</text:span></text:p>
          </text:list-item>
          <text:list-item>
            <text:p text:style-name="P260"><text:span text:style-name="T260_1">Demonstrating<text:s/>strong<text:s/>adaptability<text:s/>in<text:s/>response<text:s/>to<text:s/>the<text:s/>impacts<text:s/>of<text:s/>the<text:s/>war,<text:s/>TAPAS<text:s/>facilitated<text:s/>the<text:s/>rollout<text:s/>of<text:s/>the<text:s/>eQueue<text:s/>system,<text:s/>which<text:s/>has<text:s/>increased<text:s/>both<text:s/>the<text:s/>speed<text:s/>and<text:s/>integrity<text:s/>of<text:s/>border<text:s/>crossings.</text:span></text:p>
          </text:list-item>
        </text:list>
        <text:p text:style-name="P261"/>
        <text:p text:style-name="P262"><text:span text:style-name="T262_1">When<text:s/>TAPAS<text:s/>closed<text:s/>in<text:s/>January<text:s/>2024,<text:s/>it<text:s/>was<text:s/>succeeded<text:s/>by<text:s/></text:span><text:span text:style-name="T262_2">the<text:s/>Digital<text:s/>Transformation<text:s/>Activity</text:span><text:span text:style-name="T262_3">.<text:s/></text:span><text:span text:style-name="T262_4">DTA<text:s/>aimed<text:s/>to<text:s/>strengthen<text:s/>Ukraine’s<text:s/>digital<text:s/>transformation<text:s/>to<text:s/>support<text:s/>economic<text:s/>recovery,<text:s/>ensure<text:s/>transparency<text:s/>in<text:s/>reconstruction,<text:s/>and<text:s/>promote<text:s/>democratic<text:s/>governance<text:s/>during<text:s/>the<text:s/>ongoing<text:s/>conflict<text:s/>and<text:s/>beyond.<text:s/>The<text:s/>programme<text:s/>was<text:s/>also<text:s/>intended<text:s/>to<text:s/>be<text:s/>co-funded<text:s/>with<text:s/>USAID<text:s/>and<text:s/>implemented<text:s/>by<text:s/>the<text:s/>Eurasia<text:s/>Foundation.<text:s/>However,<text:s/>following<text:s/>USAID’s<text:s/>decision<text:s/>to<text:s/>freeze<text:s/>and<text:s/>subsequently<text:s/>close<text:s/>the<text:s/>programme<text:s/>in<text:s/>early<text:s/>2025,<text:s/>BEK<text:s/>was<text:s/>unable<text:s/>to<text:s/>disburse<text:s/>its<text:s/>planned<text:s/>first<text:s/>payment<text:s/>of<text:s/>£2<text:s/>million<text:s/>in<text:s/>January<text:s/>2025.<text:s/>This<text:s/>was<text:s/>disappointing,<text:s/>given<text:s/>TAPAS’s<text:s/>strong<text:s/>performance<text:s/>and<text:s/>the<text:s/>significant<text:s/>investment<text:s/>of<text:s/>time<text:s/>and<text:s/>resources<text:s/>by<text:s/>BEK<text:s/>and<text:s/>its<text:s/>partners<text:s/>in<text:s/>designing<text:s/>DTA.</text:span><text:span text:style-name="T262_5"><text:s/></text:span><text:span text:style-name="T262_6"><text:s/></text:span><text:span text:style-name="T262_7">In<text:s/>response,<text:s/>FCDO<text:s/>established<text:s/>the<text:s/>UK<text:s/>DIGIT<text:s/>Project<text:s/>in<text:s/>March<text:s/>2025,<text:s/>implemented<text:s/>by<text:s/>the<text:s/>Eurasia<text:s/>Foundation<text:s/>within<text:s/>the<text:s/></text:span><text:span text:style-name="T262_8">successor<text:s/>Governance<text:s/>Reform<text:s/></text:span><text:span text:style-name="T262_9">Programme<text:s/></text:span><text:span text:style-name="T262_10">400398)<text:s/>portfolio,<text:s/>to<text:s/>maintain<text:s/>momentum<text:s/>in<text:s/>priority<text:s/>digitalisation<text:s/>areas.</text:span></text:p>
        <text:p text:style-name="P263"/>
        <text:p text:style-name="P264"><text:span text:style-name="T264_1">Lessons<text:s/>learned<text:s/>and<text:s/>recommendations<text:s/>for<text:s/>future<text:s/>programming</text:span></text:p>
        <text:p text:style-name="P265"/>
        <text:list text:style-name="LS15" xml:id="list50">
          <text:list-item>
            <text:p text:style-name="P266"><text:span text:style-name="T266_1">Previous<text:s/>reporting<text:s/>highlighted<text:s/>the<text:s/>importance<text:s/>of<text:s/>more<text:s/>regular<text:s/>engagement<text:s/>between<text:s/>BEK<text:s/>and<text:s/>implementing<text:s/>partners<text:s/>(such<text:s/>as<text:s/>the<text:s/>Eurasia<text:s/>Foundation),<text:s/>particularly<text:s/>when<text:s/>activities<text:s/>involve<text:s/>higher-risk<text:s/>or<text:s/>politically<text:s/>sensitive<text:s/>areas.</text:span><text:span text:style-name="T266_2"><text:s/></text:span><text:span text:style-name="T266_3">In<text:s/>line<text:s/>with<text:s/>recommendations<text:s/>elsewhere<text:s/>in<text:s/>this<text:s/>report,<text:s/>BEK<text:s/>may<text:s/>wish<text:s/>to<text:s/>establish<text:s/>more<text:s/>direct<text:s/>lines<text:s/>of<text:s/>engagement<text:s/>with<text:s/>Ukrainian<text:s/>government<text:s/>counterparts<text:s/>to<text:s/>ensure<text:s/>that<text:s/>potential<text:s/>risks<text:s/>are<text:s/>identified<text:s/>and<text:s/>addressed<text:s/>at<text:s/>an<text:s/>earlier<text:s/>stage.</text:span></text:p>
          </text:list-item>
        </text:list>
        <text:p text:style-name="P267"/>
        <text:p text:style-name="P268"/>
        <table:table table:style-name="Table9">
          <table:table-column table:style-name="Column35"/>
          <table:table-column table:style-name="Column36"/>
          <table:table-column table:style-name="Column37"/>
          <table:table-column table:style-name="Column38"/>
          <table:table-row table:style-name="Row24">
            <table:table-cell table:style-name="Cell79">
              <text:p text:style-name="P269"><text:span text:style-name="T269_1">Output<text:s/>Number<text:s/>and<text:s/>Title<text:s/></text:span></text:p>
            </table:table-cell>
            <table:table-cell table:style-name="Cell80" table:number-columns-spanned="3">
              <text:list text:style-name="LS4" xml:id="list51" text:continue-list="list33">
                <text:list-item>
                  <text:p text:style-name="P270"><text:span text:style-name="T270_1">State-Owned<text:s/>Enterprises<text:s/>Reform<text:s/>Activity<text:s/>(SOERA)</text:span></text:p>
                </text:list-item>
              </text:list>
            </table:table-cell>
            <table:covered-table-cell/>
            <table:covered-table-cell/>
          </table:table-row>
          <table:table-row table:style-name="Row25">
            <table:table-cell table:style-name="Cell81">
              <text:p text:style-name="P271"><text:span text:style-name="T271_1">Output<text:s/>Score<text:s/></text:span></text:p>
            </table:table-cell>
            <table:table-cell table:style-name="Cell82" table:number-columns-spanned="3">
              <text:p text:style-name="P272"><text:span text:style-name="T272_1">B</text:span></text:p>
            </table:table-cell>
            <table:covered-table-cell/>
            <table:covered-table-cell/>
          </table:table-row>
          <table:table-row table:style-name="Row26">
            <table:table-cell table:style-name="Cell83">
              <text:p text:style-name="P273"><text:span text:style-name="T273_1">Impact<text:s/>weighting<text:s/>(%)</text:span></text:p>
            </table:table-cell>
            <table:table-cell table:style-name="Cell84">
              <text:p text:style-name="P274"><text:span text:style-name="T274_1">5</text:span></text:p>
            </table:table-cell>
            <table:table-cell table:style-name="Cell85">
              <text:p text:style-name="P275"><text:span text:style-name="T275_1">Impact<text:s/>weighting<text:s/>revised<text:s/>since<text:s/>last<text:s/>AR?</text:span></text:p>
            </table:table-cell>
            <table:table-cell table:style-name="Cell86">
              <text:p text:style-name="P276"><text:span text:style-name="T276_1">No</text:span></text:p>
            </table:table-cell>
          </table:table-row>
        </table:table>
        <text:p text:style-name="P277"/>
        <text:p text:style-name="P278"><text:span text:style-name="T278_1">SOERA<text:s/></text:span><text:span text:style-name="T278_2">was</text:span><text:span text:style-name="T278_3"><text:s/>a<text:s/>USAID-led<text:s/>programme<text:s/>that<text:s/>focuse</text:span><text:span text:style-name="T278_4">d</text:span><text:span text:style-name="T278_5"><text:s/>on<text:s/>improving<text:s/>State-Owned<text:s/>Enterprises<text:s/>(SOE)<text:s/>and<text:s/>Municipal<text:s/>Owned<text:s/>Enterprises<text:s/>(MOE)<text:s/>corporate<text:s/>governance<text:s/>in<text:s/>Ukraine<text:s/>by<text:s/>increasing<text:s/>effectiveness,<text:s/>transparency,<text:s/>accountability,<text:s/></text:span><text:span text:style-name="T278_6">on<text:s/></text:span><text:span text:style-name="T278_7">management<text:s/>of<text:s/>SOEs<text:s/>and<text:s/>MOEs<text:s/>in<text:s/>the<text:s/>country,<text:s/>and<text:s/></text:span><text:span text:style-name="T278_8">on<text:s/></text:span><text:span text:style-name="T278_9">advancing<text:s/>SOE<text:s/>and<text:s/>MOE<text:s/>privatisation.</text:span><text:span text:style-name="T278_10"><text:s/></text:span><text:span text:style-name="T278_11">SOERA<text:s/>was<text:s/>closed<text:s/>in<text:s/>early<text:s/>2025<text:s/></text:span><text:span text:style-name="T278_12">due<text:s/>to</text:span><text:span text:style-name="T278_13"><text:s/>USAID</text:span><text:span text:style-name="T278_14">’s<text:s/></text:span><text:span text:style-name="T278_15">withdrawal.</text:span></text:p>
        <text:p text:style-name="P279"/>
        <text:p text:style-name="P280"><text:span text:style-name="T280_1">The<text:s/>intervention<text:s/>partially<text:s/>achieved<text:s/>against<text:s/>its<text:s/>ex</text:span><text:span text:style-name="T280_2">pectations</text:span><text:span text:style-name="T280_3">,<text:s/>with<text:s/>key<text:s/>achievements<text:s/></text:span><text:span text:style-name="T280_4">below</text:span><text:span text:style-name="T280_5"><text:s/></text:span><text:span text:style-name="T280_6">(see<text:s/></text:span><text:span text:style-name="T280_7">Annex</text:span><text:span text:style-name="T280_8"><text:s/>H</text:span><text:span text:style-name="T280_9"><text:s/>onwards<text:s/></text:span><text:span text:style-name="T280_10">for<text:s/>full<text:s/>logframe<text:s/>results</text:span><text:span text:style-name="T280_11">).</text:span><text:span text:style-name="T280_12"><text:s/>SOERA’s<text:s/>areas<text:s/>of<text:s/>focus<text:s/>and<text:s/>activities<text:s/>include:</text:span></text:p>
        <text:p text:style-name="P281"/>
        <text:list text:style-name="LS17" xml:id="list52">
          <text:list-item>
            <text:p text:style-name="P282"><text:span text:style-name="T282_1">Direct<text:s/>Budget<text:s/>Support:</text:span><text:span text:style-name="T282_2"><text:s/>Conducted<text:s/>541<text:s/>spot<text:s/>checks<text:s/>of<text:s/>Direct<text:s/>Budget<text:s/>Support<text:s/>funds<text:s/>and<text:s/>found<text:s/>the<text:s/>GOU’s<text:s/>accountability<text:s/>systems<text:s/>to<text:s/>be<text:s/>working<text:s/>effectively.</text:span></text:p>
          </text:list-item>
          <text:list-item>
            <text:p text:style-name="P283"><text:span text:style-name="T283_1">State<text:s/>Property<text:s/>Transfer:</text:span><text:span text:style-name="T283_2"><text:s/>Prepared<text:s/>the<text:s/>groundwork<text:s/>for<text:s/>improved<text:s/>transfer<text:s/>and<text:s/>management<text:s/>of<text:s/>state<text:s/>property.<text:s/>Worked<text:s/>with<text:s/>GoU<text:s/>to<text:s/>roll<text:s/>out<text:s/>the<text:s/>electronic<text:s/>auction<text:s/>system<text:s/>for<text:s/>state<text:s/>property.<text:s/>Since<text:s/>2022<text:s/>has<text:s/>helped<text:s/>GoU<text:s/>hold<text:s/>882<text:s/>successful<text:s/>auctions,<text:s/>of<text:s/>which<text:s/>47<text:s/>were<text:s/>for<text:s/>SOEs.<text:s/>Worked<text:s/>with<text:s/>the<text:s/>Deputy<text:s/>Minister<text:s/>of<text:s/>Economy<text:s/>to<text:s/>begin<text:s/>mapping<text:s/>the<text:s/>State<text:s/>Property<text:s/>Fund<text:s/>of<text:s/>Ukraine’s<text:s/>(SPFU)<text:s/>thousands<text:s/>of<text:s/>SOEs,<text:s/>which<text:s/>will<text:s/>be<text:s/>a<text:s/>launchpad<text:s/>for<text:s/>further<text:s/>state<text:s/>property<text:s/>transfer.</text:span></text:p>
          </text:list-item>
          <text:list-item>
            <text:p text:style-name="P284"><text:span text:style-name="T284_1">Subnational<text:s/>Support:</text:span><text:span text:style-name="T284_2"><text:s/>Facilitated<text:s/>two<text:s/>webinars<text:s/>to<text:s/>municipalities<text:s/>to<text:s/>increase<text:s/>their<text:s/>awareness<text:s/>of<text:s/>privatization<text:s/>and<text:s/>lending<text:s/>legislation;<text:s/>interviewed<text:s/>20<text:s/>CSOs<text:s/>to<text:s/>understand<text:s/>how<text:s/>to<text:s/>use<text:s/>them<text:s/>to<text:s/>monitor<text:s/>corruption;<text:s/>developed<text:s/>a<text:s/>concept<text:s/>to<text:s/>merge<text:s/>two<text:s/>utility<text:s/>companies<text:s/>in<text:s/>Vinnytsia<text:s/>oblast<text:s/>that<text:s/>can<text:s/>be<text:s/>scaled<text:s/>next<text:s/>year.</text:span></text:p>
          </text:list-item>
        </text:list>
        <text:p text:style-name="P285"/>
        <text:p text:style-name="P286"><text:span text:style-name="T286_1">Lessons<text:s/>learned<text:s/>and<text:s/>recommendations<text:s/>for<text:s/>future<text:s/>programming</text:span></text:p>
        <text:p text:style-name="P287"/>
        <text:list text:style-name="LS16" xml:id="list55">
          <text:list-item>
            <text:p text:style-name="P288"><text:span text:style-name="T288_1">Given<text:s/>the<text:s/>early<text:s/>closure<text:s/>and<text:s/>partial<text:s/>achievement<text:s/>set<text:s/>out<text:s/>above,<text:s/>it<text:s/>is<text:s/>difficult<text:s/>to<text:s/>assess<text:s/></text:span><text:span text:style-name="T288_2">whether<text:s/>the<text:s/>intervention<text:s/>has<text:s/>set<text:s/>a<text:s/>firm<text:s/>basis<text:s/>for<text:s/>continued<text:s/>work<text:s/>in<text:s/>this<text:s/>area,<text:s/>or<text:s/>where<text:s/>BEK<text:s/>has<text:s/>a<text:s/>specific<text:s/>‘value-add’<text:s/>whe</text:span><text:span text:style-name="T288_3">n<text:s/>compared<text:s/>to<text:s/>other<text:s/>more<text:s/>catalytic<text:s/>GGF<text:s/>interventions.<text:s/>As<text:s/>such,<text:s/>BEK<text:s/>should<text:s/>carefully<text:s/>consider<text:s/>the<text:s/>opportunity<text:s/>cost<text:s/>of<text:s/>further<text:s/>work<text:s/>on<text:s/>SOE<text:s/>reform<text:s/></text:span><text:span text:style-name="T288_4">in<text:s/>future<text:s/>programming.</text:span></text:p>
          </text:list-item>
        </text:list>
        <text:p text:style-name="P289"/>
        <table:table table:style-name="Table10">
          <table:table-column table:style-name="Column39"/>
          <table:table-column table:style-name="Column40"/>
          <table:table-column table:style-name="Column41"/>
          <table:table-column table:style-name="Column42"/>
          <table:table-row table:style-name="Row27">
            <table:table-cell table:style-name="Cell87">
              <text:p text:style-name="P290"><text:span text:style-name="T290_1">Output<text:s/>Number<text:s/>and<text:s/>Title<text:s/></text:span></text:p>
            </table:table-cell>
            <table:table-cell table:style-name="Cell88" table:number-columns-spanned="3">
              <text:list text:style-name="LS4" xml:id="list56" text:continue-list="list33">
                <text:list-item>
                  <text:p text:style-name="P291"><text:span text:style-name="T291_1">Flexible<text:s/></text:span><text:span text:style-name="T291_2">governance<text:s/>support<text:s/></text:span></text:p>
                </text:list-item>
              </text:list>
            </table:table-cell>
            <table:covered-table-cell/>
            <table:covered-table-cell/>
          </table:table-row>
          <table:table-row table:style-name="Row28">
            <table:table-cell table:style-name="Cell89">
              <text:p text:style-name="P292"><text:span text:style-name="T292_1">Output<text:s/>Score<text:s/></text:span></text:p>
            </table:table-cell>
            <table:table-cell table:style-name="Cell90" table:number-columns-spanned="3">
              <text:p text:style-name="P293"><text:span text:style-name="T293_1">B</text:span></text:p>
            </table:table-cell>
            <table:covered-table-cell/>
            <table:covered-table-cell/>
          </table:table-row>
          <table:table-row table:style-name="Row29">
            <table:table-cell table:style-name="Cell91">
              <text:p text:style-name="P294"><text:span text:style-name="T294_1">Impact<text:s/>weighting<text:s/>(%)</text:span></text:p>
            </table:table-cell>
            <table:table-cell table:style-name="Cell92">
              <text:p text:style-name="P295"><text:span text:style-name="T295_1">5</text:span></text:p>
            </table:table-cell>
            <table:table-cell table:style-name="Cell93">
              <text:p text:style-name="P296"><text:span text:style-name="T296_1">Impact<text:s/>weighting<text:s/>revised<text:s/>since<text:s/>last<text:s/>AR?</text:span></text:p>
            </table:table-cell>
            <table:table-cell table:style-name="Cell94">
              <text:p text:style-name="P297"><text:span text:style-name="T297_1">No</text:span></text:p>
              <text:p text:style-name="P298"/>
            </table:table-cell>
          </table:table-row>
        </table:table>
        <text:p text:style-name="P299"/>
        <text:p text:style-name="P300"><text:span text:style-name="T300_1">The<text:s/>flexible<text:s/>nature<text:s/>of<text:s/>the<text:s/>GGF<text:s/>enabled<text:s/>it<text:s/>to<text:s/>respond</text:span><text:span text:style-name="T300_2"><text:s/>to<text:s/>other<text:s/>opportunitie</text:span><text:span text:style-name="T300_3">s</text:span><text:span text:style-name="T300_4"><text:s/>as<text:s/>they<text:s/>arose.<text:s/></text:span><text:span text:style-name="T300_5">These<text:s/>included:</text:span></text:p>
        <text:p text:style-name="P301"/>
        <text:list text:style-name="LS24" xml:id="list57">
          <text:list-item>
            <text:p text:style-name="P302"><text:span text:style-name="T302_1">Policy<text:s/>Design<text:s/>Support<text:s/>for<text:s/></text:span><text:span text:style-name="T302_2">a<text:s/>GoU<text:s/>Delivery<text:s/>Unit</text:span><text:span text:style-name="T302_3"> </text:span></text:p>
          </text:list-item>
        </text:list>
        <text:p text:style-name="P303"/>
        <text:p text:style-name="P304"><text:span text:style-name="T304_1">This</text:span><text:span text:style-name="T304_2"><text:s/>short<text:s/>intervention<text:s/>(Oct<text:s/>2025<text:s/>–<text:s/>March<text:s/>2026)<text:s/></text:span><text:span text:style-name="T304_3">was<text:s/></text:span><text:span text:style-name="T304_4">designed</text:span><text:span text:style-name="T304_5"><text:s/>t</text:span><text:span text:style-name="T304_6">o<text:s/>support<text:s/>the<text:s/>launch<text:s/>and<text:s/>initial<text:s/>operation<text:s/>of<text:s/>the<text:s/>Prime<text:s/>Minister’s<text:s/>Key<text:s/>Priorities<text:s/>Delivery<text:s/>Unit</text:span><text:span text:style-name="T304_7">,</text:span><text:span text:style-name="T304_8"><text:s/>by<text:s/>strengthening<text:s/>coordinated<text:s/>government<text:s/>policy<text:s/>design<text:s/>and<text:s/>strategic<text:s/>communications,<text:s/>enhancing<text:s/>clarity,<text:s/>coherence,<text:s/>and<text:s/>public<text:s/>trust<text:s/>in<text:s/>priority<text:s/>reforms</text:span><text:span text:style-name="T304_9">.<text:s/></text:span><text:span text:style-name="T304_10">Delivered<text:s/>by<text:s/>the<text:s/>Kyiv<text:s/>School<text:s/>of<text:s/>Economics<text:s/>Institute,<text:s/>t</text:span><text:span text:style-name="T304_11">he<text:s/>project<text:s/>reflected<text:s/>the<text:s/></text:span><text:span text:style-name="T304_12">critical</text:span><text:span text:style-name="T304_13"><text:s/></text:span><text:span text:style-name="T304_14">r</text:span><text:span text:style-name="T304_15">ole<text:s/>of<text:s/>the<text:s/>Prime<text:s/>Minister’s<text:s/>Office<text:s/>(PMO)<text:s/>in<text:s/>a<text:s/>number<text:s/>of<text:s/>reform<text:s/>areas<text:s/>relevant<text:s/>to<text:s/>the<text:s/>GGF<text:s/>(e.g.<text:s/>economic<text:s/>recover</text:span><text:span text:style-name="T304_16">y</text:span><text:span text:style-name="T304_17">,<text:s/></text:span><text:span text:style-name="T304_18">infrastructure</text:span><text:span text:style-name="T304_19"><text:s/>development<text:s/>and<text:s/>anti-</text:span><text:span text:style-name="T304_20">corruption</text:span><text:span text:style-name="T304_21">)</text:span><text:span text:style-name="T304_22">.<text:s/></text:span></text:p>
        <text:p text:style-name="P305"/>
        <text:p text:style-name="P306"><text:span text:style-name="T306_1">Given<text:s/>the<text:s/>short<text:s/>time<text:s/>period,<text:s/></text:span><text:span text:style-name="T306_2">most<text:s/>of<text:s/>the<text:s/>activities<text:s/>supported<text:s/></text:span><text:span text:style-name="T306_3">early-stage<text:s/>set-up<text:s/>of<text:s/>the<text:s/>Delivery<text:s/>Unit</text:span><text:span text:style-name="T306_4">;<text:s/>this<text:s/>included<text:s/></text:span><text:span text:style-name="T306_5">the<text:s/></text:span><text:span text:style-name="T306_6">implementation</text:span><text:span text:style-name="T306_7"><text:s/>of<text:s/>consultations<text:s/>with<text:s/>the<text:s/>Prime<text:s/>Minister<text:s/>on<text:s/></text:span><text:span text:style-name="T306_8">the<text:s/></text:span><text:span text:style-name="T306_9">GoU’s</text:span><text:span text:style-name="T306_10"><text:s/>priorities</text:span><text:span text:style-name="T306_11">,<text:s/>hiring<text:s/>of<text:s/>key<text:s/>staff</text:span><text:span text:style-name="T306_12"><text:s/>and<text:s/>development<text:s/>of<text:s/>policy<text:s/>‘</text:span><text:span text:style-name="T306_13">scorecards</text:span><text:span text:style-name="T306_14">.</text:span><text:span text:style-name="T306_15"><text:s/></text:span></text:p>
        <text:p text:style-name="P307"/>
        <text:list text:style-name="LS24" xml:id="list58" text:continue-list="list57">
          <text:list-item>
            <text:p text:style-name="P308"><text:span text:style-name="T308_1">Fair<text:s/>Oversight<text:s/>and<text:s/>Reform<text:s/>for<text:s/>Transparent,<text:s/>Inclusive<text:s/>and<text:s/>Free<text:s/>Elections<text:s/>in<text:s/>Ukraine</text:span></text:p>
          </text:list-item>
        </text:list>
        <text:p text:style-name="P309"/>
        <text:p text:style-name="P310"><text:span text:style-name="T310_1">In<text:s/>July<text:s/>2025,<text:s/>BEK<text:s/>provided<text:s/>an<text:s/>additional<text:s/>round<text:s/>of<text:s/>funding<text:s/>to<text:s/>OPORA<text:s/>to<text:s/>maintain<text:s/>support<text:s/>for<text:s/>electoral<text:s/>reform<text:s/>in<text:s/>Ukraine.<text:s/>This<text:s/>final<text:s/>phase<text:s/>of<text:s/>activity<text:s/>focused<text:s/>on<text:s/>legislative<text:s/>reform,<text:s/>research<text:s/>(including<text:s/>security<text:s/>audits<text:s/>and<text:s/>political<text:s/>analysis)<text:s/>and<text:s/>public<text:s/>communications<text:s/>through<text:s/>social<text:s/>media<text:s/>and<text:s/>roundtable<text:s/>events.</text:span></text:p>
        <text:p text:style-name="P311"/>
        <text:list text:style-name="LS24" xml:id="list59" text:continue-list="list57">
          <text:list-item>
            <text:p text:style-name="P312"><text:span text:style-name="T312_1">Support<text:s/>for<text:s/></text:span><text:span text:style-name="T312_2">Ukraine<text:s/>Financial<text:s/>Inclusion<text:s/>project</text:span></text:p>
          </text:list-item>
        </text:list>
        <text:p text:style-name="P313"/>
        <text:p text:style-name="P314"><text:span text:style-name="T314_1">The<text:s/>GGF<text:s/>also<text:s/>provided<text:s/>£200,000<text:s/>to<text:s/>support</text:span><text:span text:style-name="T314_2"><text:s/>th</text:span><text:span text:style-name="T314_3">e<text:s/></text:span><text:span text:style-name="T314_4">contamination</text:span><text:span text:style-name="T314_5"><text:s/>and<text:s/>responsible<text:s/>close<text:s/>of<text:s/></text:span><text:span text:style-name="T314_6">a</text:span><text:span text:style-name="T314_7"><text:s/>previous<text:s/>GGF/I</text:span><text:span text:style-name="T314_8">ntegrated<text:s/>Security<text:s/>Fund</text:span><text:span text:style-name="T314_9"><text:s/></text:span><text:span text:style-name="T314_10">funded</text:span><text:span text:style-name="T314_11"><text:s/></text:span><text:span text:style-name="T314_12">proj</text:span><text:span text:style-name="T314_13">e</text:span><text:span text:style-name="T314_14">ct<text:s/>focus</text:span><text:span text:style-name="T314_15">e</text:span><text:span text:style-name="T314_16">d<text:s/>on<text:s/></text:span><text:span text:style-name="T314_17">facilitat</text:span><text:span text:style-name="T314_18">ing</text:span><text:span text:style-name="T314_19"><text:s/>the<text:s/>development<text:s/>of<text:s/>responsible<text:s/>financial<text:s/>practices<text:s/>and<text:s/>a<text:s/>strategic<text:s/>approach<text:s/>to<text:s/>financial<text:s/>inclusion<text:s/>in<text:s/>such<text:s/>a<text:s/>way<text:s/>that<text:s/>it<text:s/>c</text:span><text:span text:style-name="T314_20">ould</text:span><text:span text:style-name="T314_21"><text:s/>contribute<text:s/>toward<text:s/>improved<text:s/>financial<text:s/>sector<text:s/>intermediation<text:s/>and<text:s/>inclusion. </text:span><text:span text:style-name="T314_22">Financial<text:s/>inclusion<text:s/>work<text:s/>was<text:s/>later<text:s/>a<text:s/>focus<text:s/>of<text:s/>the<text:s/>MF.</text:span></text:p>
        <text:p text:style-name="P315"/>
        <text:p text:style-name="P316"><text:span text:style-name="T316_1">Lessons<text:s/>learned<text:s/>and<text:s/>recommendations<text:s/>for<text:s/>future<text:s/>programming</text:span></text:p>
        <text:p text:style-name="P317"/>
        <text:list text:style-name="LS16" xml:id="list60">
          <text:list-item>
            <text:p text:style-name="P318"><text:span text:style-name="T318_1">Although<text:s/>the<text:s/></text:span><text:span text:style-name="T318_2">Policy<text:s/>Design<text:s/>Support<text:s/></text:span><text:span text:style-name="T318_3">project<text:s/>was<text:s/>too<text:s/>short<text:s/>to<text:s/>see<text:s/>concrete<text:s/>policy<text:s/>outcomes<text:s/>through<text:s/>the<text:s/>PMO,<text:s/></text:span><text:span text:style-name="T318_4">the<text:s/>PM<text:s/>Delivery<text:s/>Unit</text:span><text:span text:style-name="T318_5"><text:s/>demonstrated<text:s/>some<text:s/>success<text:s/>in<text:s/>establishing<text:s/>basic<text:s/>foundations<text:s/>for<text:s/>future<text:s/>policy<text:s/>development<text:s/>and<text:s/>implementation<text:s/>(e.g.<text:s/>scorecards<text:s/>and<text:s/>policy<text:s/>briefs.<text:s/>Coupled<text:s/>with<text:s/>the<text:s/>fact<text:s/>that<text:s/>the<text:s/>UK<text:s/>has<text:s/>significant<text:s/>domestic<text:s/>and<text:s/>international<text:s/>experience<text:s/>in<text:s/>the<text:s/>set-up<text:s/>and<text:s/>support<text:s/>of<text:s/>‘delivery<text:s/>units’,<text:s/>and<text:s/>the<text:s/>clear<text:s/>need<text:s/>for<text:s/>policy<text:s/>coordination<text:s/>across<text:s/>GoU</text:span><text:span text:style-name="T318_6">,</text:span><text:span text:style-name="T318_7"><text:s/>BEK<text:s/></text:span><text:span text:style-name="T318_8">should</text:span><text:span text:style-name="T318_9"><text:s/>consider<text:s/>how<text:s/>to<text:s/></text:span><text:span text:style-name="T318_10">build<text:s/>on<text:s/>this<text:s/>project<text:s/>as<text:s/>part<text:s/>of<text:s/>its<text:s/>next<text:s/>stage<text:s/>of<text:s/>governance<text:s/>programming.<text:s/></text:span></text:p>
          </text:list-item>
          <text:list-item>
            <text:p text:style-name="P319"><text:span text:style-name="T319_1">Through<text:s/>the<text:s/>Policy<text:s/>Design<text:s/>Support<text:s/>output,<text:s/>a<text:s/>series<text:s/>of<text:s/>coordination<text:s/>meetings<text:s/>with<text:s/>other<text:s/>partners<text:s/>(including<text:s/>the<text:s/>EU<text:s/>and<text:s/>IFIs)<text:s/>were<text:s/>organised.<text:s/>The<text:s/>DU<text:s/>work<text:s/>is<text:s/>likely<text:s/>to<text:s/>align<text:s/>with<text:s/>their<text:s/>priorities<text:s/>too,<text:s/>and<text:s/>if<text:s/>this<text:s/>this<text:s/>project<text:s/>is<text:s/>expanded<text:s/>BEK<text:s/>should<text:s/>ensure<text:s/>updates<text:s/>and<text:s/>lessons<text:s/>learned<text:s/>are<text:s/>shared<text:s/>regularly<text:s/>with<text:s/>likeminded<text:s/>partners.</text:span></text:p>
          </text:list-item>
          <text:list-item>
            <text:p text:style-name="P320"><text:span text:style-name="T320_1">Recommendations<text:s/>related<text:s/>to<text:s/>ongoing<text:s/>elections<text:s/>work<text:s/>can<text:s/>be<text:s/>found<text:s/></text:span><text:span text:style-name="T320_2">under<text:s/>Output<text:s/>2<text:s/>above.</text:span></text:p>
          </text:list-item>
        </text:list>
        <text:p text:style-name="P321"/>
        <text:p text:style-name="P322"><text:span text:style-name="T322_1">D:<text:s/>Value<text:s/>for<text:s/>Money</text:span></text:p>
        <text:p text:style-name="P323"/>
        <text:p text:style-name="P324"><text:span text:style-name="T324_1">VfM<text:s/>performance<text:s/>compared<text:s/>to<text:s/>the<text:s/>original<text:s/>VfM<text:s/>proposition<text:s/>in<text:s/>the<text:s/></text:span><text:span text:style-name="T324_2">B</text:span><text:span text:style-name="T324_3">usiness<text:s/></text:span><text:span text:style-name="T324_4">C</text:span><text:span text:style-name="T324_5">ase</text:span></text:p>
        <text:p text:style-name="P325"><text:span text:style-name="T325_1"> </text:span></text:p>
        <text:p text:style-name="P326"><text:span text:style-name="T326_1">The</text:span><text:span text:style-name="T326_2"><text:s/></text:span><text:span text:style-name="T326_3">GGF<text:s/>was<text:s/>designed<text:s/>prior<text:s/>to<text:s/>the<text:s/>full-scale<text:s/>invasion<text:s/>in<text:s/>February<text:s/>2022.<text:s/>While<text:s/>VfM<text:s/>considerations<text:s/>were<text:s/>explored<text:s/>in<text:s/>the<text:s/>original<text:s/>Business<text:s/>Case,<text:s/>the<text:s/>programme<text:s/>rapidly<text:s/>pivoted<text:s/>in<text:s/>its<text:s/></text:span><text:span text:style-name="T326_4">first</text:span><text:span text:style-name="T326_5"><text:s/>months<text:s/>to<text:s/>respond<text:s/>to<text:s/>the<text:s/>evolving<text:s/>context<text:s/>while<text:s/>continuing<text:s/>to<text:s/>deliver<text:s/>value<text:s/>for<text:s/>money.</text:span></text:p>
        <text:p text:style-name="P327"/>
        <text:p text:style-name="P328"><text:span text:style-name="T328_1">Assessed<text:s/>against<text:s/>the<text:s/>5<text:s/>‘</text:span><text:span text:style-name="T328_2">E’s<text:s/>below,<text:s/></text:span><text:span text:style-name="T328_3">the<text:s/>programme<text:s/>demonstrated<text:s/></text:span><text:span text:style-name="T328_4">good<text:s/>VfM</text:span><text:span text:style-name="T328_5">.<text:s/>It<text:s/>clearly</text:span><text:span text:style-name="T328_6"><text:s/>led<text:s/>to<text:s/></text:span><text:span text:style-name="T328_7">many</text:span><text:span text:style-name="T328_8"><text:s/>outputs<text:s/></text:span><text:span text:style-name="T328_9">that<text:s/></text:span><text:span text:style-name="T328_10">contributed<text:s/>to<text:s/>the<text:s/>programme’s<text:s/>outcomes</text:span><text:span text:style-name="T328_11">;<text:s/>several<text:s/>of<text:s/>these<text:s/>outcomes<text:s/>can<text:s/>still<text:s/>be<text:s/>seen<text:s/></text:span><text:span text:style-name="T328_12">after<text:s/>the<text:s/>lifecycle<text:s/>of<text:s/>the<text:s/>programme.<text:s/></text:span><text:span text:style-name="T328_13">BEK<text:s/>managed<text:s/>costs<text:s/>well,<text:s/>although<text:s/>a<text:s/>more<text:s/>detailed<text:s/>programme-level<text:s/>results<text:s/>framework<text:s/></text:span><text:span text:style-name="T328_14">could<text:s/>have<text:s/>supported<text:s/>better<text:s/>monitoring</text:span><text:span text:style-name="T328_15"><text:s/>of<text:s/>(and<text:s/>in<text:s/>turn,<text:s/>progress<text:s/>on)<text:s/>equity<text:s/>and<text:s/>cost-effectiveness.</text:span></text:p>
        <text:p text:style-name="P329"/>
        <text:p text:style-name="P330"><text:span text:style-name="T330_1">Economy:<text:s/></text:span><text:span text:style-name="T330_2">The<text:s/>primary<text:s/>cost<text:s/>drivers<text:s/>throughout<text:s/>the<text:s/>programme’s<text:s/>lifecycle<text:s/>were<text:s/>the<text:s/>Managed<text:s/>Fund<text:s/>and<text:s/>associated<text:s/>fees<text:s/>for<text:s/>international<text:s/>expertise.<text:s/>Competitive<text:s/>tendering<text:s/>was<text:s/>undertaken<text:s/>where<text:s/>feasible,<text:s/>and<text:s/>results-based<text:s/>payment<text:s/>mechanisms<text:s/>were<text:s/>also<text:s/>utilised<text:s/>to<text:s/>strengthen<text:s/>VfM.</text:span><text:span text:style-name="T330_3"><text:s/></text:span><text:span text:style-name="T330_4">Staff<text:s/>contractor<text:s/>rates<text:s/>for<text:s/>projects<text:s/>were<text:s/>assessed<text:s/>against<text:s/></text:span><text:span text:style-name="T330_5">benchmarks<text:s/>across<text:s/>national<text:s/>and<text:s/>international<text:s/>organisations.<text:s/></text:span></text:p>
        <text:p text:style-name="P331"/>
        <text:p text:style-name="P332"><text:span text:style-name="T332_1">Efficiency:<text:s/></text:span><text:span text:style-name="T332_2">The<text:s/>programme<text:s/>demonstrated<text:s/>some<text:s/>evidence<text:s/>of<text:s/>efficiency</text:span><text:span text:style-name="T332_3">.<text:s/></text:span><text:span text:style-name="T332_4">Positive<text:s/>evidence<text:s/>includes<text:s/>working<text:s/>with<text:s/>existing<text:s/>GoU<text:s/>Ministries/units,<text:s/>rather<text:s/>than<text:s/>establishing<text:s/>new</text:span><text:span text:style-name="T332_5"><text:s/>or<text:s/>parallel<text:s/>structures<text:s/>as<text:s/>standard</text:span><text:span text:style-name="T332_6">.</text:span><text:span text:style-name="T332_7"><text:s/></text:span><text:span text:style-name="T332_8">Where<text:s/>new<text:s/>services<text:s/>were<text:s/>established,<text:s/>the<text:s/>GGF<text:s/>had<text:s/>a<text:s/>clear<text:s/>focus<text:s/>on<text:s/>digital<text:s/>systems<text:s/>which</text:span><text:span text:style-name="T332_9"><text:s/>can<text:s/>be<text:s/>more<text:s/>easily<text:s/>scaled<text:s/>at<text:s/>relatively<text:s/>l</text:span><text:span text:style-name="T332_10">ower</text:span><text:span text:style-name="T332_11"><text:s/>cost.<text:s/></text:span><text:span text:style-name="T332_12">The<text:s/>demand-led<text:s/>approach<text:s/>of<text:s/>the<text:s/>MF</text:span><text:span text:style-name="T332_13"><text:s/>of<text:s/>piloting</text:span><text:span text:style-name="T332_14"><text:s/></text:span><text:span text:style-name="T332_15">GGF-funded<text:s/></text:span><text:span text:style-name="T332_16">interventions<text:s/>and<text:s/>then</text:span><text:span text:style-name="T332_17"><text:s/>scal</text:span><text:span text:style-name="T332_18">ing</text:span><text:span text:style-name="T332_19"><text:s/>the<text:s/>most<text:s/>effective<text:s/>or<text:s/></text:span><text:span text:style-name="T332_20">feasible<text:s/>ones</text:span><text:span text:style-name="T332_21"><text:s/>helped<text:s/>avoid<text:s/>further<text:s/>spending</text:span><text:span text:style-name="T332_22"><text:s/>on<text:s/></text:span><text:span text:style-name="T332_23">outputs<text:s/>which<text:s/>were<text:s/>less<text:s/>likely<text:s/>to<text:s/>have<text:s/>impact.</text:span><text:span text:style-name="T332_24"><text:s/></text:span><text:span text:style-name="T332_25">However,<text:s/>the<text:s/>MF’s<text:s/></text:span><text:span text:style-name="T332_26">overly<text:s/>complex</text:span><text:span text:style-name="T332_27"><text:s/>structure<text:s/></text:span><text:span text:style-name="T332_28">arguably<text:s/>created<text:s/>additional<text:s/>costs<text:s/>per<text:s/>output</text:span><text:span text:style-name="T332_29">,<text:s/>and<text:s/>some<text:s/>of<text:s/></text:span><text:span text:style-name="T332_30">its<text:s/>c</text:span><text:span text:style-name="T332_31">omponents</text:span><text:span text:style-name="T332_32"><text:s/>(DTA,<text:s/>SOERA)<text:s/>partially<text:s/>under-achieved<text:s/>in<text:s/>some<text:s/></text:span><text:span text:style-name="T332_33">instances.</text:span><text:span text:style-name="T332_34"><text:s/></text:span></text:p>
        <text:p text:style-name="P333"/>
        <text:p text:style-name="P334"><text:span text:style-name="T334_1">Effectiveness:</text:span><text:span text:style-name="T334_2"><text:s/></text:span><text:span text:style-name="T334_3">The<text:s/>programme<text:s/>has<text:s/>demonstrated<text:s/>strong<text:s/>effectiveness,<text:s/>delivering<text:s/>a<text:s/>large<text:s/>volume<text:s/>of<text:s/>high-quality<text:s/>outputs<text:s/>within<text:s/>budget<text:s/>and<text:s/>contributing<text:s/>meaningfully<text:s/>to<text:s/>progress<text:s/>across<text:s/>all<text:s/>three<text:s/>intended<text:s/>outcomes.<text:s/>BEK<text:s/>has<text:s/>also<text:s/>assessed<text:s/>approaches<text:s/>to<text:s/>continue<text:s/>tracking<text:s/>the<text:s/>implementation<text:s/>of<text:s/>more<text:s/>catalytic<text:s/>and<text:s/>sustainable<text:s/>reforms<text:s/>beyond<text:s/>the<text:s/>programme<text:s/>lifecycle.</text:span><text:span text:style-name="T334_4"><text:s/></text:span><text:span text:style-name="T334_5">The<text:s/>decision<text:s/>to<text:s/>close<text:s/>the<text:s/>GGF<text:s/>and<text:s/>transition<text:s/>the<text:s/>most<text:s/>impactful<text:s/>components<text:s/>into<text:s/>separate,<text:s/>more<text:s/>targeted<text:s/>programmes<text:s/>reflects<text:s/>a<text:s/>broader<text:s/>commitment<text:s/>to<text:s/>value<text:s/>for<text:s/>money<text:s/>across<text:s/>the<text:s/>governance<text:s/>and<text:s/>economic<text:s/>reform<text:s/>portfolio.</text:span></text:p>
        <text:p text:style-name="P335"/>
        <text:p text:style-name="P336"><text:span text:style-name="T336_1">Equity:<text:s/></text:span><text:span text:style-name="T336_2">Broadly,<text:s/>the<text:s/>governance<text:s/>and<text:s/>transparency<text:s/>reforms<text:s/>initiated<text:s/>by<text:s/>the<text:s/>GGF<text:s/>will<text:s/>indirectly<text:s/>support<text:s/>mor</text:span><text:span text:style-name="T336_3">e<text:s/></text:span><text:span text:style-name="T336_4">equitable</text:span><text:span text:style-name="T336_5"><text:s/>service<text:s/>delivery<text:s/>and<text:s/>benefit<text:s/></text:span><text:span text:style-name="T336_6">Ukrainians</text:span><text:span text:style-name="T336_7"><text:s/>generally.</text:span><text:span text:style-name="T336_8"><text:s/>The<text:s/>GGF<text:s/>lacked<text:s/>an<text:s/>overall<text:s/>programme-level<text:s/>results<text:s/>framework<text:s/></text:span><text:span text:style-name="T336_9">that<text:s/>could<text:s/>capture<text:s/>how<text:s/>fairly<text:s/>the<text:s/>benefits<text:s/>were<text:s/>distributed</text:span><text:span text:style-name="T336_10">.<text:s/></text:span></text:p>
        <text:p text:style-name="P337"/>
        <text:p text:style-name="P338"><text:span text:style-name="T338_1">However,<text:s/>there<text:s/>is<text:s/>some<text:s/></text:span><text:span text:style-name="T338_2">good<text:s/></text:span><text:span text:style-name="T338_3">evidence<text:s/>within<text:s/>individual<text:s/>components<text:s/></text:span><text:span text:style-name="T338_4">of<text:s/>reaching<text:s/>marginalised<text:s/>groups</text:span><text:span text:style-name="T338_5">.<text:s/></text:span><text:span text:style-name="T338_6">The<text:s/>MF<text:s/></text:span><text:span text:style-name="T338_7">included<text:s/>a<text:s/>focus<text:s/>on<text:s/>inclusive<text:s/>economic<text:s/>recover</text:span><text:span text:style-name="T338_8">y,<text:s/>particularly<text:s/>for<text:s/>women,<text:s/>veterans<text:s/>and<text:s/>other<text:s/>marginalised<text:s/>groups</text:span><text:span text:style-name="T338_9">;<text:s/>the<text:s/>integration<text:s/>of<text:s/></text:span><text:span text:style-name="T338_10">analysis<text:s/>and<text:s/>best<text:s/></text:span><text:span text:style-name="T338_11">practice</text:span><text:span text:style-name="T338_12"><text:s/>of<text:s/>social<text:s/>provision<text:s/>into<text:s/>GoU<text:s/>policymaking<text:s/>aimed<text:s/>at<text:s/>protecting<text:s/>marginalised<text:s/>groups<text:s/>is<text:s/>a<text:s/>notable<text:s/>example</text:span><text:span text:style-name="T338_13">.<text:s/>Likewise,<text:s/>the<text:s/>RISE<text:s/>project<text:s/>successfully<text:s/></text:span><text:span text:style-name="T338_14">engaged<text:s/>with<text:s/>similar<text:s/></text:span><text:span text:style-name="T338_15">marginalised</text:span><text:span text:style-name="T338_16"><text:s/>groups.</text:span></text:p>
        <text:p text:style-name="P339"/>
        <text:p text:style-name="P340"><text:span text:style-name="T340_1">Cost-effectiveness</text:span><text:span text:style-name="T340_2">:<text:s/></text:span><text:span text:style-name="T340_3">Overall,<text:s/>the<text:s/>programme<text:s/>demonstrated<text:s/>cost-effectiveness</text:span><text:span text:style-name="T340_4"><text:s/>when<text:s/>assessing<text:s/>impacts<text:s/>achieved<text:s/>against<text:s/>total<text:s/>costs.<text:s/></text:span><text:span text:style-name="T340_5">The<text:s/>programme<text:s/></text:span><text:span text:style-name="T340_6">performed</text:span><text:span text:style-name="T340_7"><text:s/>well,<text:s/>and<text:s/>supported<text:s/>Ukrainian<text:s/></text:span><text:span text:style-name="T340_8">institutions</text:span><text:span text:style-name="T340_9">,<text:s/>economy<text:s/>and<text:s/>civil<text:s/>society<text:s/>during<text:s/></text:span><text:span text:style-name="T340_10">the<text:s/>full<text:s/>scale<text:s/>invasion</text:span><text:span text:style-name="T340_11">.<text:s/>In<text:s/>turn,<text:s/>the<text:s/>GGF<text:s/>enhanced<text:s/>the<text:s/>UK’s<text:s/>reputation<text:s/>with<text:s/>the<text:s/>GoU.</text:span><text:span text:style-name="T340_12"><text:s/>The<text:s/>programme</text:span><text:span text:style-name="T340_13"><text:s/>supported<text:s/>a<text:s/>number<text:s/>of<text:s/>sustainable<text:s/>or<text:s/>catalytic<text:s/>reforms<text:s/>(</text:span><text:span text:style-name="T340_14">e.g.<text:s/></text:span><text:span text:style-name="T340_15">implementation<text:s/>of<text:s/>the<text:s/>SME<text:s/>strategy,<text:s/></text:span><text:span text:style-name="T340_16">and<text:s/></text:span><text:span text:style-name="T340_17">MF<text:s/>support<text:s/>to<text:s/>unlock<text:s/>€50<text:s/>billion<text:s/>of<text:s/>EU<text:s/>funding</text:span><text:span text:style-name="T340_18">)</text:span><text:span text:style-name="T340_19">.<text:s/></text:span><text:span text:style-name="T340_20">When<text:s/>assess</text:span><text:span text:style-name="T340_21">ed</text:span><text:span text:style-name="T340_22"><text:s/>against<text:s/>the<text:s/>initial<text:s/>impact<text:s/>statement</text:span><text:span text:style-name="T340_23">,</text:span><text:span text:style-name="T340_24"><text:s/>“</text:span><text:span text:style-name="T340_25">an<text:s/>open<text:s/>and<text:s/>resilient<text:s/>and<text:s/>democratic<text:s/>Ukraine<text:s/>with<text:s/>stronger<text:s/>rule<text:s/>of<text:s/>law,<text:s/>more<text:s/>effective,<text:s/>transparent,<text:s/>and<text:s/>accountable<text:s/>institutions,<text:s/>and<text:s/>an<text:s/>economy<text:s/>that<text:s/>is<text:s/>competitive<text:s/>and<text:s/>inclusive</text:span><text:span text:style-name="T340_26">”</text:span><text:span text:style-name="T340_27">,<text:s/></text:span><text:span text:style-name="T340_28">the<text:s/>programme<text:s/>contributed<text:s/>to<text:s/>a<text:s/>number<text:s/>of<text:s/>outcomes<text:s/>supporting<text:s/>th</text:span><text:span text:style-name="T340_29">is<text:s/>ambition.<text:s/>However,<text:s/>the<text:s/>lack<text:s/>of<text:s/>programme-wide<text:s/>outcome<text:s/>indicators<text:s/>makes<text:s/>it<text:s/>difficult<text:s/></text:span><text:span text:style-name="T340_30">to<text:s/>fully<text:s/>measure<text:s/>cost-effectiveness.</text:span></text:p>
        <text:p text:style-name="P341"/>
        <text:p text:style-name="P342"><text:span text:style-name="T342_1">The<text:s/></text:span><text:span text:style-name="T342_2">ability<text:s/>of<text:s/>the<text:s/>GGF<text:s/>to<text:s/>respond<text:s/>flexib</text:span><text:span text:style-name="T342_3">l</text:span><text:span text:style-name="T342_4">y<text:s/>to<text:s/>reform<text:s/>opportunities,<text:s/>underpinned<text:s/>by<text:s/></text:span><text:span text:style-name="T342_5">application<text:s/>of<text:s/>smart<text:s/>TA<text:s/>principles,<text:s/>supported</text:span><text:span text:style-name="T342_6"><text:s/>better<text:s/>progress<text:s/>towards<text:s/>outcomes<text:s/></text:span><text:span text:style-name="T342_7">per<text:s/>£<text:s/>spent.<text:s/>While<text:s/></text:span><text:span text:style-name="T342_8">the<text:s/>co-funding<text:s/>with<text:s/>USAID</text:span><text:span text:style-name="T342_9"><text:s/></text:span><text:span text:style-name="T342_10">also<text:s/>strengthened<text:s/>cost<text:s/>effectiveness,<text:s/>its<text:s/></text:span><text:span text:style-name="T342_11">unexpected<text:s/>closure<text:s/>meant<text:s/>that<text:s/>some<text:s/>of<text:s/>the<text:s/>UK’s<text:s/></text:span><text:span text:style-name="T342_12">support<text:s/>could<text:s/>not<text:s/>be<text:s/>fully<text:s/>realised<text:s/>and<text:s/>projects<text:s/>closed<text:s/>early.</text:span></text:p>
        <text:p text:style-name="P343"/>
        <text:p text:style-name="P344"><text:span text:style-name="T344_1">Sustainability:<text:s/></text:span><text:span text:style-name="T344_2">Regarding<text:s/>contributions<text:s/>to<text:s/>impact<text:s/>beyond<text:s/>the<text:s/>GGF’s<text:s/>lifecycle,<text:s/>the<text:s/>standard<text:s/>output<text:s/>indicator-based<text:s/>approach<text:s/>typically<text:s/>used<text:s/>in<text:s/>FCDO<text:s/>programming<text:s/>does<text:s/>not<text:s/>always<text:s/>adequately<text:s/>capture<text:s/>the<text:s/>full<text:s/>effectiveness<text:s/>or<text:s/>sustainability<text:s/>of<text:s/>intervention</text:span><text:span text:style-name="T344_3">s</text:span><text:span text:style-name="T344_4">,<text:s/></text:span><text:span text:style-name="T344_5">particularly<text:s/>in<text:s/>the<text:s/>context<text:s/>of<text:s/></text:span><text:span text:style-name="T344_6">GGF’s<text:s/></text:span><text:span text:style-name="T344_7">annual<text:s/>funding<text:s/>cycles</text:span><text:span text:style-name="T344_8">.</text:span><text:span text:style-name="T344_9"><text:s/></text:span><text:span text:style-name="T344_10">However,<text:s/></text:span><text:span text:style-name="T344_11">GGF’s</text:span><text:span text:style-name="T344_12"><text:s/>application<text:s/>of<text:s/>smart<text:s/>TA<text:s/>principles<text:s/>and<text:s/>‘piloting’<text:s/>a<text:s/>range<text:s/>of<text:s/>interventions</text:span><text:span text:style-name="T344_13"><text:s/>across<text:s/>several<text:s/>governance<text:s/>reform<text:s/>areas<text:s/>has<text:s/>laid<text:s/>much<text:s/>groundwork<text:s/>for<text:s/>successor<text:s/>programmes</text:span><text:span text:style-name="T344_14">.<text:s/></text:span><text:span text:style-name="T344_15">Likewise,<text:s/>this<text:s/>review<text:s/>has<text:s/>already<text:s/>highlighted<text:s/>how<text:s/>many<text:s/>GGF<text:s/>reforms<text:s/>have<text:s/>produced<text:s/>sustainable<text:s/>results<text:s/>that<text:s/>continued<text:s/>after<text:s/>UK<text:s/>funding<text:s/>ended</text:span><text:span text:style-name="T344_16">.</text:span><text:span text:style-name="T344_17"><text:s/></text:span><text:span text:style-name="T344_18">The<text:s/>continued<text:s/>use<text:s/>of<text:s/>diagnostic<text:s/>tools<text:s/>across<text:s/>programmes<text:s/>will<text:s/>support<text:s/>the<text:s/>application<text:s/>of<text:s/>“smart”<text:s/></text:span><text:span text:style-name="T344_19">TA</text:span><text:span text:style-name="T344_20"><text:s/>principles,<text:s/>ensuring<text:s/>that<text:s/>interventions<text:s/>strengthen,<text:s/>rather<text:s/>than<text:s/>substitute<text:s/>for,<text:s/>Go</text:span><text:span text:style-name="T344_21">U</text:span><text:span text:style-name="T344_22"><text:s/>capacity.</text:span></text:p>
        <text:p text:style-name="P345"><text:span text:style-name="T345_1"> </text:span></text:p>
        <text:p text:style-name="P346"><text:span text:style-name="T346_1">E:<text:s/>Risk<text:s/></text:span></text:p>
        <text:p text:style-name="P347"/>
        <text:p text:style-name="P348"><text:span text:style-name="T348_1">Overview<text:s/>of<text:s/>programme<text:s/>risk<text:s/>during<text:s/>the<text:s/>past<text:s/>year<text:s/></text:span><text:span text:style-name="T348_2">and</text:span><text:span text:style-name="T348_3"><text:s/>over<text:s/>the<text:s/>life<text:s/>of<text:s/>the<text:s/>programme</text:span><text:span text:style-name="T348_4"><text:s/></text:span></text:p>
        <text:p text:style-name="P349"/>
        <text:p text:style-name="P350"><text:span text:style-name="T350_1">The<text:s/>operating<text:s/>environment<text:s/>for<text:s/>the<text:s/>programme<text:s/>remained<text:s/>complex<text:s/>and<text:s/>volatile<text:s/>throughout<text:s/>the<text:s/>final<text:s/>review<text:s/>period,<text:s/>and<text:s/>across<text:s/>the<text:s/>lifecycle</text:span><text:span text:style-name="T350_2">.<text:s/></text:span><text:span text:style-name="T350_3">The<text:s/>GGF<text:s/>risk<text:s/>appetite<text:s/>was<text:s/>updated<text:s/>in<text:s/>Summer<text:s/>2022<text:s/>as<text:s/>part<text:s/>of<text:s/>the<text:s/>Theory<text:s/>of<text:s/>Change<text:s/>update<text:s/>process<text:s/>and<text:s/>remained<text:s/>the<text:s/>same<text:s/>during<text:s/>the<text:s/>review<text:s/>period.<text:s/></text:span></text:p>
        <text:p text:style-name="P351"/>
        <text:p text:style-name="P352"><text:span text:style-name="T352_1">In<text:s/>line<text:s/>with<text:s/>FCDO<text:s/>requirements,<text:s/>the<text:s/>GGF<text:s/>maintained</text:span><text:span text:style-name="T352_2"><text:s/></text:span><text:span text:style-name="T352_3">a<text:s/>central<text:s/>risk<text:s/>register<text:s/>which<text:s/>was<text:s/>monitored<text:s/>regularly<text:s/>and<text:s/>updated<text:s/>on<text:s/>a<text:s/>quarterly<text:s/>basis.</text:span><text:span text:style-name="T352_4"><text:s/>Given<text:s/>the<text:s/>diverse<text:s/>portfolio<text:s/>that<text:s/>the<text:s/>GGF<text:s/>covered,<text:s/>much<text:s/>of<text:s/>the<text:s/>risk<text:s/>management<text:s/>was<text:s/>devolved<text:s/>to<text:s/>the<text:s/>component<text:s/>level<text:s/>where<text:s/>individual<text:s/>risk<text:s/>registers<text:s/></text:span><text:span text:style-name="T352_5">were</text:span><text:span text:style-name="T352_6"><text:s/>held<text:s/>and<text:s/>actively<text:s/>managed<text:s/>by<text:s/>partners<text:s/>in<text:s/>consultation<text:s/>with<text:s/>the<text:s/>FCDO.<text:s/></text:span><text:span text:style-name="T352_7">This<text:s/>model<text:s/>worked<text:s/>well<text:s/>for<text:s/>GGF.<text:s/></text:span><text:span text:style-name="T352_8">Some<text:s/>of<text:s/>the<text:s/>key<text:s/>risks<text:s/>and<text:s/>mitigating<text:s/>actions<text:s/>throughout<text:s/>the<text:s/>programme<text:s/>have<text:s/>been<text:s/>set<text:s/>out<text:s/></text:span><text:span text:style-name="T352_9">in<text:s/>previous<text:s/>reporting,<text:s/>including:<text:s/></text:span></text:p>
        <text:p text:style-name="P353"/>
        <text:list text:style-name="LS12" xml:id="list63">
          <text:list-item>
            <text:p text:style-name="P354"><text:span text:style-name="T354_1">Programme<text:s/>delivery:</text:span><text:span text:style-name="T354_2"><text:s/>staff<text:s/>capacity<text:s/>and<text:s/>increasing<text:s/>demands<text:s/>on<text:s/></text:span><text:span text:style-name="T354_3">them</text:span><text:span text:style-name="T354_4"><text:s/>as<text:s/>the<text:s/>portfolio<text:s/>of<text:s/>UK<text:s/>programmes<text:s/>in<text:s/>Ukraine<text:s/>expanded.<text:s/>This<text:s/>risk<text:s/>was<text:s/>discussed<text:s/>in<text:s/>the<text:s/>previous<text:s/>annual<text:s/>review<text:s/>and<text:s/>mitigated<text:s/>by<text:s/>limiting<text:s/>the<text:s/>team’s<text:s/>involvement<text:s/>in<text:s/>other<text:s/>programmes,<text:s/>recruiting<text:s/>a<text:s/>new<text:s/>programme<text:s/>and<text:s/>project<text:s/>manager<text:s/>and<text:s/>shifting<text:s/>the<text:s/>SRO<text:s/>role<text:s/>to<text:s/>a<text:s/>member<text:s/>of<text:s/>the<text:s/>team<text:s/>who<text:s/>could<text:s/>be<text:s/>more<text:s/>active.</text:span></text:p>
          </text:list-item>
          <text:list-item>
            <text:p text:style-name="P355"><text:span text:style-name="T355_1">Travel<text:s/>restrictions<text:s/>impact<text:s/>on<text:s/>monitoring:</text:span><text:span text:style-name="T355_2"><text:s/>Managed<text:s/>Fund<text:s/>programme<text:s/>staff<text:s/>were<text:s/>working<text:s/>in<text:s/>various<text:s/>locations<text:s/>including<text:s/>outside<text:s/>of<text:s/>Ukraine<text:s/>for<text:s/>security<text:s/>reasons.<text:s/>In<text:s/></text:span><text:span text:style-name="T355_3">addition,</text:span><text:span text:style-name="T355_4"><text:s/>travel<text:s/>and<text:s/>security<text:s/>restrictions<text:s/>limit<text:s/>both<text:s/>FCDO<text:s/>staff<text:s/>and<text:s/>implementation<text:s/>partners<text:s/>ability<text:s/>to<text:s/>monitor<text:s/>projects<text:s/>delivered<text:s/>by<text:s/>downstream<text:s/>partners<text:s/>in<text:s/>Ukraine<text:s/>as<text:s/>the<text:s/>war<text:s/>is<text:s/>in<text:s/>its<text:s/>active<text:s/>phase.<text:s/>This<text:s/>risk<text:s/>was<text:s/>mitigated<text:s/>through<text:s/>close<text:s/>engagement<text:s/>of<text:s/>the<text:s/>GGF<text:s/>team,<text:s/>partners’<text:s/>detailed<text:s/>reporting<text:s/>and<text:s/>regular<text:s/>communication<text:s/>with<text:s/>GoU<text:s/>partners.<text:s/>The<text:s/>need<text:s/>to<text:s/>further<text:s/>mitigate<text:s/>the<text:s/>risk<text:s/>informed<text:s/>the<text:s/>design<text:s/>the<text:s/>Embassy’s<text:s/>new<text:s/>third<text:s/>party<text:s/>monitoring<text:s/>programme,<text:s/>VERITAS.<text:s/></text:span></text:p>
          </text:list-item>
          <text:list-item>
            <text:p text:style-name="P356"><text:span text:style-name="T356_1">Reputational:</text:span><text:span text:style-name="T356_2"><text:s/>Unpredictability<text:s/>of<text:s/>budget<text:s/>allocations<text:s/>and<text:s/>late<text:s/>decisions<text:s/>on<text:s/>annual<text:s/>funding<text:s/>were<text:s/>mitigated<text:s/>by<text:s/>timely<text:s/>and<text:s/>transparent<text:s/>communication<text:s/>with<text:s/>the<text:s/>Managed<text:s/>Fund<text:s/>and<text:s/>with<text:s/>GoU</text:span><text:span text:style-name="T356_3">.</text:span><text:span text:style-name="T356_4"><text:s/>counterparts,<text:s/>and<text:s/>by<text:s/>maintaining<text:s/>strong<text:s/>working<text:s/>relationships<text:s/>and<text:s/>open<text:s/>communication<text:s/>with<text:s/>implementing<text:s/>partners.<text:s/></text:span></text:p>
          </text:list-item>
          <text:list-item>
            <text:p text:style-name="P357"><text:span text:style-name="T357_1">Risks<text:s/>of<text:s/>closure<text:s/>of<text:s/>the<text:s/>managed<text:s/>fund:</text:span><text:span text:style-name="T357_2"><text:s/>The<text:s/>Managed<text:s/>fund<text:s/>was<text:s/>closed<text:s/>a<text:s/>year<text:s/>earlier<text:s/>than<text:s/>planned,<text:s/>which<text:s/>required<text:s/>careful<text:s/>risk<text:s/>management<text:s/>to<text:s/>the<text:s/></text:span><text:span text:style-name="T357_3">delivery<text:s/>of<text:s/>work<text:s/>as<text:s/>well<text:s/>as<text:s/>the<text:s/>reputational<text:s/>risk<text:s/>of<text:s/>perceived<text:s/>reduction<text:s/>in<text:s/>UK<text:s/>support.<text:s/>Given<text:s/>there<text:s/>were<text:s/>new<text:s/>programmes<text:s/>dovetailing<text:s/>with<text:s/>GGF<text:s/>and<text:s/>building<text:s/>on<text:s/></text:span><text:span text:style-name="T357_4">its</text:span><text:span text:style-name="T357_5"><text:s/>work<text:s/>this<text:s/>was<text:s/>on<text:s/>the<text:s/>whole<text:s/>managed<text:s/>smoothly,<text:s/>with<text:s/>only<text:s/>a<text:s/>couple<text:s/>of<text:s/>areas<text:s/>where<text:s/>work<text:s/>was<text:s/>not<text:s/>continuing.<text:s/></text:span><text:span text:style-name="T357_6">Conversations<text:s/>between<text:s/>FCDO<text:s/>and<text:s/>GoU<text:s/>continued<text:s/>in<text:s/>those<text:s/>areas<text:s/>to<text:s/>establish<text:s/>what<text:s/>needs<text:s/>remained,<text:s/>and<text:s/>what<text:s/>support<text:s/>BEK<text:s/>could<text:s/>provide<text:s/>in</text:span><text:span text:style-name="T357_7">stead<text:s/>of<text:s/>GGF.<text:s/>The<text:s/>risks<text:s/>of<text:s/>this<text:s/>period<text:s/>were<text:s/>well<text:s/>managed,<text:s/>with<text:s/>no<text:s/>resulting<text:s/>realisation<text:s/>of<text:s/>risks.<text:s/></text:span></text:p>
          </text:list-item>
        </text:list>
        <table:table table:style-name="Table11">
          <table:table-column table:style-name="Column43"/>
          <table:table-column table:style-name="Column44"/>
          <table:table-column table:style-name="Column45"/>
          <table:table-column table:style-name="Column46"/>
          <table:table-column table:style-name="Column47"/>
          <table:table-column table:style-name="Column48"/>
          <table:table-column table:style-name="Column49"/>
          <table:table-column table:style-name="Column50"/>
          <table:table-row table:style-name="Row30">
            <table:table-cell table:style-name="Cell95">
              <text:p text:style-name="P358"><text:span text:style-name="T358_1">GGF<text:s/>Risk<text:s/>App.</text:span></text:p>
            </table:table-cell>
            <table:table-cell table:style-name="Cell96">
              <text:p text:style-name="P359"><text:span text:style-name="T359_1">Strategy<text:s/>&amp;<text:s/>Context</text:span></text:p>
            </table:table-cell>
            <table:table-cell table:style-name="Cell97">
              <text:p text:style-name="P360"><text:span text:style-name="T360_1">Policy<text:s/>&amp;<text:s/>Programme<text:s/>Delivery</text:span></text:p>
            </table:table-cell>
            <table:table-cell table:style-name="Cell98">
              <text:p text:style-name="P361"><text:span text:style-name="T361_1">Public<text:s/>Service<text:s/>&amp;<text:s/>Delivery<text:s/>Operations</text:span></text:p>
            </table:table-cell>
            <table:table-cell table:style-name="Cell99">
              <text:p text:style-name="P362"><text:span text:style-name="T362_1">People</text:span></text:p>
            </table:table-cell>
            <table:table-cell table:style-name="Cell100">
              <text:p text:style-name="P363"><text:span text:style-name="T363_1">Financial<text:s/>Fiduciary</text:span></text:p>
            </table:table-cell>
            <table:table-cell table:style-name="Cell101">
              <text:p text:style-name="P364"><text:span text:style-name="T364_1">Reputational</text:span></text:p>
            </table:table-cell>
            <table:table-cell table:style-name="Cell102">
              <text:p text:style-name="P365"><text:span text:style-name="T365_1">Safeguarding</text:span></text:p>
            </table:table-cell>
          </table:table-row>
          <table:table-row table:style-name="Row31">
            <table:table-cell table:style-name="Cell103">
              <text:p text:style-name="P366"><text:span text:style-name="T366_1">Receptive/<text:s/>Major</text:span></text:p>
            </table:table-cell>
            <table:table-cell table:style-name="Cell104">
              <text:p text:style-name="P367"><text:span text:style-name="T367_1">Receptive<text:s/>/<text:s/>Major</text:span></text:p>
            </table:table-cell>
            <table:table-cell table:style-name="Cell105">
              <text:p text:style-name="P368"><text:span text:style-name="T368_1">Receptive<text:s/>/<text:s/>Major</text:span></text:p>
            </table:table-cell>
            <table:table-cell table:style-name="Cell106">
              <text:p text:style-name="P369"><text:span text:style-name="T369_1">Cautious/Moderate</text:span></text:p>
            </table:table-cell>
            <table:table-cell table:style-name="Cell107">
              <text:p text:style-name="P370"><text:span text:style-name="T370_1">Cautious</text:span><text:span text:style-name="T370_2">/<text:s/>Moderate</text:span></text:p>
            </table:table-cell>
            <table:table-cell table:style-name="Cell108">
              <text:p text:style-name="P371"><text:span text:style-name="T371_1">Cautious</text:span><text:span text:style-name="T371_2">/<text:s/>Moderate</text:span><text:span text:style-name="T371_3"><text:s/></text:span></text:p>
            </table:table-cell>
            <table:table-cell table:style-name="Cell109">
              <text:p text:style-name="P372"><text:span text:style-name="T372_1">Cautious/<text:s/>Moderate</text:span></text:p>
            </table:table-cell>
            <table:table-cell table:style-name="Cell110">
              <text:p text:style-name="P373"><text:span text:style-name="T373_1">Cautious/<text:s/>Moderate</text:span></text:p>
            </table:table-cell>
          </table:table-row>
        </table:table>
        <text:p text:style-name="P374"/>
        <text:p text:style-name="P375"/>
        <text:p text:style-name="P376"><text:span text:style-name="T376_1">F:<text:s/></text:span><text:span text:style-name="T376_2">Programme<text:s/>Management:</text:span><text:bookmark-start text:name="_Hlk21353049"/><text:span text:style-name="T376_3"><text:s/>Commercial<text:s/>and<text:s/>Financial<text:s/>Performance,<text:s/></text:span><text:bookmark-end text:name="_Hlk21353049"/><text:span text:style-name="T376_4">Monitoring<text:s/>and<text:s/>Evaluation</text:span></text:p>
        <text:p text:style-name="P377"/>
        <text:p text:style-name="P378"><text:span text:style-name="T378_1">Summarise<text:s/>the<text:s/>performance<text:s/>of<text:s/>partners<text:s/>and<text:s/>FCDO,<text:s/>notably<text:s/>on<text:s/>commercial<text:s/>and<text:s/>financial<text:s/>issues,<text:s/>and<text:s/>including<text:s/>VfM<text:s/>measures<text:s/>of<text:s/></text:span><text:span text:style-name="T378_2">economy</text:span><text:span text:style-name="T378_3"><text:s/>and<text:s/></text:span><text:span text:style-name="T378_4">efficiency</text:span><text:span text:style-name="T378_5">.<text:s/></text:span></text:p>
        <text:p text:style-name="P379"/>
        <text:p text:style-name="P380"><text:span text:style-name="T380_1">Overall,<text:s/>the<text:s/>programme<text:s/>only<text:s/>marginally<text:s/>underspent<text:s/>against<text:s/>its<text:s/></text:span><text:span text:style-name="T380_2">allocated<text:s/>budget<text:s/>(</text:span><text:span text:style-name="T380_3">£36,090,047.10<text:s/>against</text:span><text:span text:style-name="T380_4"><text:s/>the<text:s/>Business<text:s/>Case<text:s/></text:span><text:span text:style-name="T380_5">budget<text:s/>of<text:s/>£</text:span><text:span text:style-name="T380_6">36,151,728.00</text:span><text:span text:style-name="T380_7">.</text:span><text:span text:style-name="T380_8"><text:s/></text:span><text:span text:style-name="T380_9">The<text:s/>GGF<text:s/>worked<text:s/>with<text:s/>a<text:s/>broad<text:s/>range<text:s/>of<text:s/>implementing<text:s/>partners</text:span><text:span text:style-name="T380_10">.<text:s/>Delivery<text:s/>and<text:s/>financial<text:s/>reporting</text:span><text:span text:style-name="T380_11"><text:s/></text:span><text:span text:style-name="T380_12">were<text:s/>both</text:span><text:span text:style-name="T380_13"><text:s/>timely<text:s/></text:span><text:span text:style-name="T380_14">from<text:s/>all<text:s/>partners</text:span><text:span text:style-name="T380_15">.</text:span><text:span text:style-name="T380_16"><text:s/>On<text:s/>the</text:span><text:span text:style-name="T380_17"><text:s/></text:span><text:span text:style-name="T380_18">‘e</text:span><text:span text:style-name="T380_19">conomy</text:span><text:span text:style-name="T380_20">’<text:s/>metric<text:s/>for<text:s/>GGF</text:span><text:span text:style-name="T380_21"><text:s/></text:span><text:span text:style-name="T380_22">(cost<text:s/>drivers<text:s/>of<text:s/>inputs)</text:span><text:span text:style-name="T380_23">,<text:s/></text:span><text:span text:style-name="T380_24">main<text:s/>cost<text:s/>driver</text:span><text:span text:style-name="T380_25"><text:s/></text:span><text:span text:style-name="T380_26">for<text:s/>the<text:s/>GGF<text:s/>was<text:s/>the<text:s/>Managed<text:s/>Fund<text:s/>and<text:s/>the<text:s/>associated<text:s/>fees<text:s/>fo</text:span><text:span text:style-name="T380_27">r</text:span><text:span text:style-name="T380_28"><text:s/>international<text:s/>expertise.<text:s/></text:span><text:span text:style-name="T380_29">BEK<text:s/>team<text:s/>and<text:s/>partners<text:s/>made<text:s/>efforts<text:s/>to<text:s/>drive<text:s/>down<text:s/>costs<text:s/>wherever<text:s/>possible,<text:s/>although<text:s/>noting<text:s/>the<text:s/></text:span><text:span text:style-name="T380_30">overly<text:s/>complex</text:span><text:span text:style-name="T380_31"><text:s/></text:span><text:span text:style-name="T380_32">cont</text:span><text:span text:style-name="T380_33">r</text:span><text:span text:style-name="T380_34">act</text:span><text:span text:style-name="T380_35"><text:s/>and<text:s/>management</text:span><text:span text:style-name="T380_36"><text:s/>structure<text:s/>of<text:s/>the<text:s/>MF<text:s/>set<text:s/>out<text:s/>above.</text:span></text:p>
        <text:p text:style-name="P381"/>
        <text:p text:style-name="P382"><text:span text:style-name="T382_1">Regarding<text:s/>the<text:s/>‘efficiency’<text:s/>of<text:s/>the<text:s/>programme,<text:s/></text:span><text:span text:style-name="T382_2">(</text:span><text:span text:style-name="T382_3">c</text:span><text:span text:style-name="T382_4">osts<text:s/>of<text:s/>achieving<text:s/>one<text:s/>output)</text:span><text:span text:style-name="T382_5">,<text:s/>t</text:span><text:span text:style-name="T382_6">he<text:s/>GGF<text:s/>demonstrated<text:s/>a</text:span><text:span text:style-name="T382_7"><text:s/></text:span><text:span text:style-name="T382_8">high</text:span><text:span text:style-name="T382_9"><text:s/>level<text:s/>of<text:s/></text:span><text:span text:style-name="T382_10">efficiency</text:span><text:span text:style-name="T382_11">.<text:s/>The</text:span><text:span text:style-name="T382_12"><text:s/>GGF,<text:s/>particularly<text:s/>through<text:s/>the<text:s/>MF,<text:s/>supporting<text:s/>the<text:s/></text:span><text:span text:style-name="T382_13">drafting<text:s/>and<text:s/>adoption<text:s/>of<text:s/></text:span><text:span text:style-name="T382_14">large</text:span><text:span text:style-name="T382_15"><text:s/>and<text:s/>varied<text:s/>number<text:s/>of</text:span><text:span text:style-name="T382_16"><text:s/>strategies,<text:s/>plans<text:s/>and<text:s/>reforms</text:span><text:span text:style-name="T382_17"><text:s/>that<text:s/>were<text:s/>of<text:s/>high<text:s/>quality</text:span><text:span text:style-name="T382_18">.<text:s/></text:span><text:span text:style-name="T382_19">The<text:s/>extent<text:s/>to<text:s/>which<text:s/>the</text:span><text:span text:style-name="T382_20"><text:s/>costs<text:s/>of<text:s/>the<text:s/>GGF<text:s/>have<text:s/></text:span><text:span text:style-name="T382_21">supported<text:s/>progress<text:s/>towards<text:s/>o</text:span><text:span text:style-name="T382_22">ut</text:span><text:span text:style-name="T382_23">comes<text:s/>have<text:s/>been<text:s/>addressed<text:s/>above</text:span><text:span text:style-name="T382_24">;<text:s/></text:span><text:span text:style-name="T382_25">clearly<text:s/>many<text:s/>projects<text:s/></text:span><text:span text:style-name="T382_26">helped<text:s/>unlock<text:s/>other<text:s/>sources<text:s/>of<text:s/>funding<text:s/>or<text:s/>drafted<text:s/>strategies<text:s/>that<text:s/>continue<text:s/>to<text:s/>be<text:s/>implemented<text:s/>by<text:s/>GoU</text:span><text:span text:style-name="T382_27">.<text:s/></text:span><text:span text:style-name="T382_28">BEK</text:span><text:span text:style-name="T382_29">’s<text:s/>approach<text:s/>to<text:s/>evaluating<text:s/>how<text:s/></text:span><text:span text:style-name="T382_30">activities<text:s/>to<text:s/>outcomes<text:s/>and<text:s/>overall<text:s/>fitness<text:s/>for<text:s/>purpose</text:span><text:span text:style-name="T382_31"><text:s/>could<text:s/>be<text:s/></text:span><text:span text:style-name="T382_32">improved</text:span><text:span text:style-name="T382_33"><text:s/>by<text:s/>use<text:s/>of<text:s/>FCDO’s<text:s/>adaptive<text:s/>results<text:s/>approach.<text:s/></text:span><text:span text:style-name="T382_34">The<text:s/>decisio</text:span><text:span text:style-name="T382_35">n<text:s/>by<text:s/>BEK<text:s/>to<text:s/>transition<text:s/>the<text:s/>most<text:s/>impactful<text:s/>elements<text:s/>of<text:s/>the<text:s/>GGF<text:s/>into<text:s/>future<text:s/>programming</text:span><text:span text:style-name="T382_36"><text:s/>also</text:span><text:span text:style-name="T382_37"><text:s/></text:span><text:span text:style-name="T382_38">demonstrates<text:s/></text:span><text:span text:style-name="T382_39">their<text:s/>ongoing<text:s/>commitment<text:s/></text:span><text:span text:style-name="T382_40">to<text:s/>VfM<text:s/>across<text:s/>the<text:s/>wider<text:s/>portfolio.</text:span></text:p>
        <text:p text:style-name="P383"><text:span text:style-name="T383_1"><text:s/></text:span></text:p>
        <text:p text:style-name="P384"><text:span text:style-name="T384_1">The<text:s/>key<text:s/>programm</text:span><text:span text:style-name="T384_2">e<text:s/>management</text:span><text:span text:style-name="T384_3"><text:s/>recommendations<text:s/>have<text:s/>been<text:s/>raised<text:s/>elsewhere<text:s/>in<text:s/>this<text:s/>PCR,<text:s/>but<text:s/>include:<text:s/></text:span></text:p>
        <text:p text:style-name="P385"/>
        <text:list text:style-name="LS13" xml:id="list67">
          <text:list-item>
            <text:p text:style-name="P386"><text:span text:style-name="T386_1">In<text:s/>the<text:s/>future,<text:s/>BEK<text:s/>should<text:s/>rely<text:s/>less<text:s/>on<text:s/>implementing<text:s/>partners<text:s/></text:span><text:span text:style-name="T386_2">to</text:span><text:span text:style-name="T386_3"><text:s/>building<text:s/>and<text:s/>maintain<text:s/>relationships<text:s/>with<text:s/>GoU<text:s/>and<text:s/>other<text:s/>institutions<text:s/>(e.g.<text:s/>the<text:s/>CEC).</text:span></text:p>
          </text:list-item>
          <text:list-item>
            <text:p text:style-name="P387"><text:span text:style-name="T387_1">Programme<text:s/>management<text:s/></text:span><text:span text:style-name="T387_2">structures</text:span><text:span text:style-name="T387_3"><text:s/>for<text:s/>future<text:s/>TA<text:s/>work<text:s/>should<text:s/>be<text:s/>simpler<text:s/>than<text:s/>that<text:s/>of<text:s/>the<text:s/>MF.<text:s/>While<text:s/>both<text:s/>partners<text:s/>(Alinea</text:span><text:span text:style-name="T387_4"><text:s/>International</text:span><text:span text:style-name="T387_5"><text:s/>and<text:s/>Abt</text:span><text:span text:style-name="T387_6"><text:s/>Britain</text:span><text:span text:style-name="T387_7">)<text:s/>performed<text:s/>well,<text:s/>the<text:s/>arrangement<text:s/>was<text:s/>arguably<text:s/>too<text:s/>complex<text:s/>for<text:s/>a<text:s/>single<text:s/>programme<text:s/>operating<text:s/>in<text:s/>one<text:s/>country.</text:span></text:p>
          </text:list-item>
          <text:list-item>
            <text:p text:style-name="P388"><text:span text:style-name="T388_1">While<text:s/>not<text:s/>unique<text:s/>to<text:s/>the<text:s/>GGF,<text:s/>annual<text:s/>budget<text:s/>allocations<text:s/>and<text:s/>project<text:s/>lifecycles<text:s/></text:span><text:span text:style-name="T388_2">should<text:s/>not<text:s/>be<text:s/>the<text:s/>default<text:s/>options<text:s/></text:span><text:span text:style-name="T388_3">in<text:s/>terms<text:s/>of<text:s/>sustainability<text:s/>and<text:s/>value<text:s/>for<text:s/>money.<text:s/>That<text:s/>is<text:s/>not<text:s/>to<text:s/>say<text:s/>that<text:s/>short-term,<text:s/>responsive<text:s/>interventions<text:s/>should<text:s/>be<text:s/>abandoned<text:s/>i</text:span><text:span text:style-name="T388_4">n</text:span><text:span text:style-name="T388_5"><text:s/>their<text:s/>entirety<text:s/>though</text:span><text:span text:style-name="T388_6">,<text:s/>if<text:s/>they<text:s/>unlock<text:s/></text:span><text:span text:style-name="T388_7">sustainable<text:s/>or<text:s/>catalytic<text:s/>outcomes.</text:span></text:p>
          </text:list-item>
        </text:list>
        <text:p text:style-name="P389"><text:span text:style-name="T389_1">Programme-level<text:s/>approach<text:s/>to<text:s/>monitoring<text:s/>and<text:s/>evaluation</text:span></text:p>
        <text:p text:style-name="P390"/>
        <text:p text:style-name="P391"><text:span text:style-name="T391_1">The<text:s/>BEK<text:s/>GGF<text:s/>team<text:s/>had<text:s/>regular<text:s/>discussions<text:s/>with<text:s/>implementing<text:s/>partners,<text:s/>often<text:s/>on<text:s/>a<text:s/>weekly<text:s/>basis.<text:s/>Feedback<text:s/>from<text:s/>MF<text:s/>partners<text:s/>(and<text:s/>mentioned<text:s/>in<text:s/>previous<text:s/>Annual<text:s/>Reviews)<text:s/>suggests<text:s/>that<text:s/>the<text:s/>focus<text:s/>of<text:s/>these<text:s/>meetings<text:s/>could<text:s/>have<text:s/>focussed<text:s/>more<text:s/>on<text:s/>substantive<text:s/>programming<text:s/>discussions<text:s/>earlier<text:s/>on,<text:s/>and<text:s/>it<text:s/>is<text:s/>welcome<text:s/>that<text:s/>the<text:s/>GGF<text:s/>team<text:s/></text:span><text:span text:style-name="T391_2">introduced<text:s/>quarterly<text:s/>reflection<text:s/>and<text:s/>review<text:s/>meetings.<text:s/></text:span><text:span text:style-name="T391_3">The<text:s/>GGF<text:s/>team<text:s/>ensured<text:s/>lessons<text:s/>learned<text:s/>across<text:s/>the<text:s/>lifecycle<text:s/>of<text:s/>the<text:s/>programmed<text:s/>were<text:s/>shared<text:s/>across<text:s/>the<text:s/>Embassy,<text:s/>including<text:s/>at<text:s/>Annual<text:s/>Review<text:s/>points<text:s/>and<text:s/>the<text:s/>closure<text:s/>of<text:s/>the<text:s/>MF.<text:s/></text:span></text:p>
        <text:p text:style-name="P392"/>
        <text:p text:style-name="P393"><text:span text:style-name="T393_1">The<text:s/>GGF<text:s/>lacked<text:s/></text:span><text:span text:style-name="T393_2">an<text:s/>overall<text:s/></text:span><text:span text:style-name="T393_3">programme</text:span><text:span text:style-name="T393_4">-</text:span><text:span text:style-name="T393_5">level<text:s/>results<text:s/>framework<text:s/>that<text:s/>could<text:s/>fully<text:s/>capture<text:s/></text:span><text:span text:style-name="T393_6">all</text:span><text:span text:style-name="T393_7"><text:s/>the<text:s/>programme</text:span><text:span text:style-name="T393_8">’</text:span><text:span text:style-name="T393_9">s<text:s/>progress</text:span><text:span text:style-name="T393_10">,<text:s/>adaptations<text:s/>and<text:s/>lessons<text:s/>learned</text:span><text:span text:style-name="T393_11">.<text:s/>BEK<text:s/>should<text:s/>consider<text:s/>using<text:s/>the<text:s/>FCDO’s<text:s/>adaptive<text:s/>results<text:s/>framework<text:s/>approach<text:s/>for<text:s/>Annual<text:s/>Reviews</text:span><text:span text:style-name="T393_12"><text:s/>(</text:span><text:span text:style-name="T393_13">this<text:s/></text:span><text:span text:style-name="T393_14">will<text:s/>also<text:s/>be</text:span><text:span text:style-name="T393_15"><text:s/>easier<text:s/>to<text:s/>implement<text:s/>as<text:s/>more</text:span><text:span text:style-name="T393_16"><text:s/></text:span><text:span text:style-name="T393_17">focussed<text:s/>governance<text:s/>programmes<text:s/>begin).</text:span><text:span text:style-name="T393_18"><text:s/></text:span><text:span text:style-name="T393_19">In<text:s/>turn,<text:s/>this<text:s/>approach<text:s/>could<text:s/>serve<text:s/>as<text:s/>a<text:s/>useful<text:s/>source<text:s/>of<text:s/>evidence</text:span><text:span text:style-name="T393_20"><text:s/>and<text:s/>‘success<text:s/>stories’</text:span><text:span text:style-name="T393_21"><text:s/>to<text:s/>share<text:s/>with<text:s/>the<text:s/>wider<text:s/>FCDO.</text:span></text:p>
        <text:p text:style-name="P394"/>
        <text:p text:style-name="P395"><text:span text:style-name="T395_1">The<text:s/>second<text:s/>Annual<text:s/>Review<text:s/>recommended<text:s/>that<text:s/></text:span><text:span text:style-name="T395_2">BEK<text:s/>made<text:s/>a<text:s/>consistent<text:s/>effort<text:s/>to<text:s/>engage<text:s/>relevant<text:s/>advisors<text:s/>to<text:s/>evaluate<text:s/>and<text:s/>advise<text:s/>on<text:s/>the<text:s/>choice<text:s/>of<text:s/></text:span><text:span text:style-name="T395_3">interventions</text:span><text:span text:style-name="T395_4"><text:s/>for<text:s/>the<text:s/>programme.<text:s/>This<text:s/>review<text:s/>echoes<text:s/>this<text:s/>recommendation<text:s/>and</text:span><text:span text:style-name="T395_5"><text:s/>a</text:span><text:span text:style-name="T395_6">s<text:s/>mentioned<text:s/>above,<text:s/>this<text:s/>should<text:s/></text:span><text:span text:style-name="T395_7">include</text:span><text:span text:style-name="T395_8"><text:s/>a<text:s/>specific<text:s/>focus<text:s/>on<text:s/>ongoing<text:s/>political<text:s/>economy<text:s/>ana</text:span><text:span text:style-name="T395_9">lysis</text:span></text:p>
        <text:p text:style-name="P396"/>
        <text:p text:style-name="P397"/>
        <table:table table:style-name="Table12">
          <table:table-column table:style-name="Column51"/>
          <table:table-column table:style-name="Column52"/>
          <table:table-column table:style-name="Column53"/>
          <table:table-column table:style-name="Column54"/>
          <table:table-row table:style-name="Row32">
            <table:table-cell table:style-name="Cell111">
              <text:p text:style-name="P398"><text:span text:style-name="T398_1">Date<text:s/>of<text:s/>last<text:s/>narrative<text:s/>financial<text:s/>report</text:span></text:p>
            </table:table-cell>
            <table:table-cell table:style-name="Cell112">
              <text:p text:style-name="P399"><text:span text:style-name="T399_1">Individual<text:s/>project<text:s/>financial<text:s/>reports<text:s/>have<text:s/>been<text:s/>received<text:s/>pending<text:s/>those<text:s/>mentioned<text:s/>in<text:s/>Section<text:s/>A.</text:span></text:p>
            </table:table-cell>
            <table:table-cell table:style-name="Cell113">
              <text:p text:style-name="P400"><text:span text:style-name="T400_1">Date<text:s/>of<text:s/>last<text:s/>audited<text:s/>annual<text:s/>statement</text:span></text:p>
            </table:table-cell>
            <table:table-cell table:style-name="Cell114">
              <text:p text:style-name="P401"><text:span text:style-name="T401_1">Individual<text:s/>project<text:s/>audited<text:s/>statements.<text:s/>have<text:s/>been<text:s/>received<text:s/>pending<text:s/>those<text:s/>mentioned<text:s/>in<text:s/>Section<text:s/>A.</text:span></text:p>
            </table:table-cell>
          </table:table-row>
        </table:table>
        <text:p text:style-name="P402"/>
        <text:p text:style-name="P403"/>
      </text:section>
      <text:section text:style-name="S2" text:name="S2">
        <text:p text:style-name="P404"><text:span text:style-name="T404_1">Annex<text:s/>A<text:s/>–<text:s/>GGF<text:s/>Theory<text:s/>of<text:s/>Change</text:span></text:p>
        <text:p text:style-name="P405"><draw:frame svg:x="0cm" svg:y="0cm" svg:width="15.981cm" svg:height="24.19cm" draw:style-name="FR1" text:anchor-type="as-char" draw:z-index="0"><draw:image xlink:href="Pictures/image1.png" xlink:type="simple" xlink:show="embed" xlink:actuate="onLoad"/><svg:desc>A screenshot of a computer

Description automatically generated</svg:desc></draw:frame></text:p>
      </text:section>
      <text:section text:style-name="S3" text:name="S3">
        <text:p text:style-name="P406"><text:span text:style-name="T406_1">Annex<text:s/></text:span><text:span text:style-name="T406_2">B</text:span><text:span text:style-name="T406_3"><text:s/>–<text:s/>GGF<text:s/>Programme<text:s/>Map</text:span></text:p>
        <text:p text:style-name="P407"/>
        <text:p text:style-name="P408"><draw:frame svg:x="0cm" svg:y="0cm" svg:width="25.957cm" svg:height="14.468cm" draw:style-name="FR2" text:anchor-type="as-char" draw:z-index="0"><draw:image xlink:href="Pictures/image2.jpeg" xlink:type="simple" xlink:show="embed" xlink:actuate="onLoad"/></draw:frame></text:p>
      </text:section>
      <text:section text:style-name="S4" text:name="S4">
        <text:p text:style-name="P409"><text:span text:style-name="T409_1">Annex<text:s/>C<text:s/>–<text:s/>Managed<text:s/>Fund</text:span><text:span text:style-name="T409_2"><text:s/></text:span><text:span text:style-name="T409_3">Results<text:s/>Frameworks<text:s/></text:span></text:p>
        <text:p text:style-name="P410"/>
        <table:table table:style-name="Table13">
          <table:table-column table:style-name="Column55"/>
          <table:table-column table:style-name="Column56"/>
          <table:table-column table:style-name="Column57"/>
          <table:table-row table:style-name="Row33">
            <table:table-cell table:style-name="Cell115">
              <text:p text:style-name="P411"><text:span text:style-name="T411_1">Indicator(s)</text:span></text:p>
            </table:table-cell>
            <table:table-cell table:style-name="Cell116">
              <text:p text:style-name="P412"><text:span text:style-name="T412_1">Milestone(s)<text:s/>for<text:s/>this<text:s/>review</text:span></text:p>
            </table:table-cell>
            <table:table-cell table:style-name="Cell117">
              <text:p text:style-name="P413"><text:span text:style-name="T413_1">Progress<text:s/></text:span></text:p>
            </table:table-cell>
          </table:table-row>
          <table:table-row table:style-name="Row34">
            <table:table-cell table:style-name="Cell118" table:number-columns-spanned="3">
              <text:p text:style-name="P414"><text:span text:style-name="T414_1">UA2012<text:s/>–<text:s/>Business<text:s/>Revitalisation<text:s/>(incl.<text:s/>Inclusive<text:s/>Economy)<text:s/>(2023-2024)</text:span></text:p>
            </table:table-cell>
            <table:covered-table-cell/>
            <table:covered-table-cell/>
          </table:table-row>
          <table:table-row table:style-name="Row35">
            <table:table-cell table:style-name="Cell119">
              <text:p text:style-name="P415"><text:span text:style-name="T415_1">Status<text:s/>of<text:s/>the<text:s/>set<text:s/>of<text:s/>policies<text:s/>to<text:s/>revitalise<text:s/>business<text:s/>operations<text:s/>of<text:s/>SMEs<text:s/>during<text:s/>the<text:s/>war</text:span></text:p>
            </table:table-cell>
            <table:table-cell table:style-name="Cell120">
              <text:p text:style-name="P416"><text:span text:style-name="T416_1">September<text:s/>2023:</text:span><text:span text:style-name="T416_2"><text:s/>Outline<text:s/>of<text:s/>standardised<text:s/>frameworks<text:s/>to<text:s/>strengthen<text:s/>SMEs<text:s/>competencies<text:s/>in<text:s/>business<text:s/>planning,<text:s/>talent<text:s/>retention<text:s/>and<text:s/>innovative<text:s/>business<text:s/>practices.<text:s/></text:span></text:p>
              <text:p text:style-name="P417"><text:span text:style-name="T417_1">October<text:s/>2023:</text:span><text:span text:style-name="T417_2"><text:s/>Report*<text:s/>on<text:s/>the<text:s/>set<text:s/>of<text:s/>policies<text:s/>to<text:s/>improve<text:s/>business<text:s/>enabling<text:s/>environment<text:s/>for<text:s/>SMEs<text:s/>during<text:s/>the<text:s/>war.</text:span></text:p>
            </table:table-cell>
            <table:table-cell table:style-name="Cell121">
              <text:p text:style-name="P418"><text:span text:style-name="T418_1">A:<text:s/>Output<text:s/>met<text:s/>expectation</text:span></text:p>
              <text:p text:style-name="P419"><text:span text:style-name="T419_1">1)<text:s/>Draft<text:s/>SME<text:s/>Development<text:s/>Strategy,<text:s/>with<text:s/>an<text:s/>Action<text:s/>Plan<text:s/>and<text:s/>KPIs,<text:s/>was<text:s/>updated<text:s/>to<text:s/>account<text:s/>for<text:s/>the<text:s/>context<text:s/>of<text:s/>the<text:s/>war<text:s/>and<text:s/>post-war<text:s/>periods,<text:s/>and<text:s/>based<text:s/>on<text:s/>the<text:s/>previous<text:s/>reform<text:s/>owner<text:s/>feedback<text:s/>was<text:s/>developed<text:s/>and<text:s/>presented<text:s/>to<text:s/>the<text:s/>Ministry<text:s/>of<text:s/>Economy<text:s/>for<text:s/>public<text:s/>consultations.<text:s/></text:span></text:p>
              <text:p text:style-name="P420"><text:span text:style-name="T420_1">2)<text:s/>Report<text:s/>on<text:s/>roll-out<text:s/>of<text:s/>two<text:s/>policies<text:s/>to<text:s/>improve<text:s/>the<text:s/>business<text:s/>enabling<text:s/>environment<text:s/>for<text:s/>SMEs<text:s/>during<text:s/>the<text:s/>war<text:s/>was<text:s/>presented<text:s/>to<text:s/>the<text:s/>reform<text:s/>owner:<text:s/>on<text:s/>the<text:s/>Entrepreneur’s<text:s/>Account<text:s/>Platform<text:s/>and<text:s/>EntreComp+-<text:s/>based<text:s/>surveys<text:s/>for<text:s/>entrepreneurs<text:s/>to<text:s/>assess<text:s/>their<text:s/>skills.</text:span></text:p>
            </table:table-cell>
          </table:table-row>
          <table:table-row table:style-name="Row36">
            <table:table-cell table:style-name="Cell122">
              <text:p text:style-name="P421"><text:span text:style-name="T421_1">#<text:s/>additional<text:s/>SME<text:s/>support<text:s/>services<text:s/>launched<text:s/>in<text:s/>Diia.Business<text:s/>centres<text:s/>which<text:s/>received<text:s/>legal<text:s/>and<text:s/>TA<text:s/>from<text:s/>the<text:s/>project,<text:s/>including<text:s/>those<text:s/>aimed<text:s/>at<text:s/>the<text:s/>export<text:s/>of<text:s/>goods<text:s/>or<text:s/>services</text:span></text:p>
            </table:table-cell>
            <table:table-cell table:style-name="Cell123">
              <text:p text:style-name="P422"><text:span text:style-name="T422_1">October<text:s/>2023</text:span><text:span text:style-name="T422_2"><text:s/>–<text:s/>3.<text:s/></text:span></text:p>
            </table:table-cell>
            <table:table-cell table:style-name="Cell124">
              <text:p text:style-name="P423"><text:span text:style-name="T423_1">A:<text:s/>Output<text:s/>met<text:s/>expectation</text:span></text:p>
              <text:p text:style-name="P424"><text:span text:style-name="T424_1">10<text:s/>SME<text:s/>support<text:s/>services<text:s/>were<text:s/>launched<text:s/>(integrated<text:s/>consulting<text:s/>service,<text:s/>complex<text:s/>solution<text:s/>zone,<text:s/>pop-up<text:s/>store,<text:s/>coworking,<text:s/>coffee-place,<text:s/>event<text:s/>service,<text:s/>professional<text:s/>training<text:s/>service,<text:s/>grant<text:s/>support<text:s/>service,<text:s/>podcast<text:s/>services,<text:s/>piloting<text:s/>a<text:s/>new<text:s/>service<text:s/>for<text:s/>SME<text:s/>support<text:s/>in<text:s/>Diia.Business<text:s/>Warsaw<text:s/>centre).<text:s/>Their<text:s/>contribution<text:s/>to<text:s/>solving<text:s/>SMEs’<text:s/>essential<text:s/>problems<text:s/>varies<text:s/>greatly.</text:span></text:p>
            </table:table-cell>
          </table:table-row>
          <table:table-row table:style-name="Row37">
            <table:table-cell table:style-name="Cell125">
              <text:p text:style-name="P425"><text:span text:style-name="T425_1">Status<text:s/>of<text:s/>a<text:s/>set<text:s/>of<text:s/>guidelines<text:s/>for<text:s/>the<text:s/>extension<text:s/>of<text:s/>services<text:s/>by<text:s/>authorised<text:s/>partners<text:s/>of<text:s/>the<text:s/>Diia.Business<text:s/>Association</text:span></text:p>
            </table:table-cell>
            <table:table-cell table:style-name="Cell126">
              <text:p text:style-name="P426"><text:span text:style-name="T426_1">September<text:s/>2023</text:span><text:span text:style-name="T426_2"><text:s/></text:span><text:span text:style-name="T426_3">-<text:s/></text:span><text:span text:style-name="T426_4">Policy</text:span><text:span text:style-name="T426_5"><text:s/>stipulating<text:s/>key<text:s/>requirements<text:s/>and<text:s/>criteria<text:s/>for<text:s/>the<text:s/>extension<text:s/>of<text:s/>the<text:s/>services<text:s/>offered<text:s/>by<text:s/>the<text:s/>EEPO<text:s/>with<text:s/>the<text:s/>involvement<text:s/>of<text:s/>partnership<text:s/>model.<text:s/></text:span></text:p>
              <text:p text:style-name="P427"><text:span text:style-name="T427_1">October<text:s/>2023</text:span><text:span text:style-name="T427_2"><text:s/>-</text:span><text:span text:style-name="T427_3"><text:s/></text:span><text:span text:style-name="T427_4">Guidelines<text:s/>enabling<text:s/>the<text:s/>extension<text:s/>of<text:s/>services<text:s/>provided<text:s/>by<text:s/>the<text:s/>SME<text:s/>support<text:s/>infrastructure<text:s/>with<text:s/>the<text:s/>involvement<text:s/>of<text:s/>partnership<text:s/>model.</text:span></text:p>
            </table:table-cell>
            <table:table-cell table:style-name="Cell127">
              <text:p text:style-name="P428"><text:span text:style-name="T428_1">A:<text:s/>Output<text:s/>met<text:s/>expectation</text:span><text:span text:style-name="T428_2"><text:s/></text:span></text:p>
              <text:p text:style-name="P429"><text:span text:style-name="T429_1">The<text:s/>team<text:s/>delivered<text:s/>a<text:s/>Policy<text:s/>Guideline<text:s/>and<text:s/>a<text:s/>set<text:s/>of<text:s/>documents<text:s/>for<text:s/>the<text:s/>heads<text:s/>and<text:s/>employees<text:s/>of<text:s/>Diia.Business<text:s/>centres,<text:s/>with<text:s/>comprehensive<text:s/>guidance<text:s/>on<text:s/>new<text:s/>services,<text:s/>including<text:s/>an<text:s/>additional<text:s/>four<text:s/>new<text:s/>services,<text:s/>were<text:s/>developed.</text:span></text:p>
            </table:table-cell>
          </table:table-row>
          <table:table-row table:style-name="Row38">
            <table:table-cell table:style-name="Cell128">
              <text:p text:style-name="P430"><text:span text:style-name="T430_1">Status<text:s/>of<text:s/>a<text:s/>package<text:s/>of<text:s/>measures<text:s/>to<text:s/>strengthen<text:s/>export<text:s/>potential<text:s/>of<text:s/>SMEs<text:s/>during<text:s/>the<text:s/>war,<text:s/>based<text:s/>on<text:s/>best<text:s/>international<text:s/>practice.</text:span></text:p>
            </table:table-cell>
            <table:table-cell table:style-name="Cell129">
              <text:p text:style-name="P431"><text:span text:style-name="T431_1">September<text:s/>2023</text:span><text:span text:style-name="T431_2"><text:s/>-<text:s/>Research<text:s/>on<text:s/>key<text:s/>hurdles<text:s/>for<text:s/>women<text:s/>entrepreneurship<text:s/>conducted.<text:s/></text:span></text:p>
              <text:p text:style-name="P432"><text:span text:style-name="T432_1">October<text:s/>2023</text:span><text:span text:style-name="T432_2"><text:s/>-<text:s/>1)<text:s/>Report<text:s/>on<text:s/>Export<text:s/>Laboratory<text:s/>expansion;<text:s/>2)<text:s/>Report<text:s/>on<text:s/>the<text:s/>progress<text:s/>and<text:s/>results<text:s/>of<text:s/>the<text:s/>development<text:s/>of<text:s/>the<text:s/>industrial<text:s/>park<text:s/>"Sygnivka".</text:span></text:p>
            </table:table-cell>
            <table:table-cell table:style-name="Cell130">
              <text:p text:style-name="P433"><text:span text:style-name="T433_1">A:<text:s/>Output<text:s/>met<text:s/>expectation</text:span><text:span text:style-name="T433_2"><text:s/></text:span></text:p>
              <text:p text:style-name="P434"><text:span text:style-name="T434_1">The<text:s/>final<text:s/>report<text:s/>on<text:s/>the<text:s/>results<text:s/>of<text:s/>the<text:s/>research<text:s/>“Needs<text:s/>of<text:s/>and<text:s/>Challenges<text:s/>Faced<text:s/>by<text:s/>Ukrainian<text:s/>Female<text:s/>Entrepreneurs<text:s/>in<text:s/>the<text:s/>Conditions<text:s/>of<text:s/>Full-Scale<text:s/>War”<text:s/>was<text:s/>prepared.<text:s/>Several<text:s/>reports<text:s/>were<text:s/>prepared:<text:s/>a<text:s/>report<text:s/>on<text:s/>the<text:s/>Export<text:s/>Laboratory’s<text:s/>expansion<text:s/>results<text:s/>and<text:s/>an<text:s/>assessment<text:s/>of<text:s/>its<text:s/>potential;<text:s/>a<text:s/>report<text:s/>on<text:s/>enabling<text:s/>additional<text:s/>services<text:s/>(startup<text:s/>incubator)<text:s/>for<text:s/>SME<text:s/>residents<text:s/>at<text:s/>IP<text:s/>Syhnivka;<text:s/>and<text:s/>a<text:s/>report<text:s/>on<text:s/>the<text:s/>conducted<text:s/>SME<text:s/>Possibilities<text:s/>Forum<text:s/>(held<text:s/>on<text:s/>25<text:s/>January<text:s/>2024).</text:span></text:p>
            </table:table-cell>
          </table:table-row>
          <table:table-row table:style-name="Row39">
            <table:table-cell table:style-name="Cell131" table:number-columns-spanned="3">
              <text:p text:style-name="P435"><text:span text:style-name="T435_1">UA2017<text:s/>–<text:s/>Business<text:s/>Revitalisation<text:s/>(2024-2025)</text:span></text:p>
            </table:table-cell>
            <table:covered-table-cell/>
            <table:covered-table-cell/>
          </table:table-row>
          <table:table-row table:style-name="Row40">
            <table:table-cell table:style-name="Cell132">
              <text:p text:style-name="P436"><text:span text:style-name="T436_1">1.1.<text:s/>Status<text:s/>of<text:s/>the<text:s/>set<text:s/>of<text:s/>policies<text:s/>and<text:s/>supporting<text:s/>instruments<text:s/>to<text:s/>revitalise<text:s/>business<text:s/>operations<text:s/>of<text:s/>SMEs<text:s/>during<text:s/>the<text:s/>war</text:span></text:p>
            </table:table-cell>
            <table:table-cell table:style-name="Cell133">
              <text:p text:style-name="P437"><text:span text:style-name="T437_1">August<text:s/>2024</text:span><text:span text:style-name="T437_2"><text:s/></text:span><text:span text:style-name="T437_3">1)</text:span><text:span text:style-name="T437_4"><text:s/>SME<text:s/>Development<text:s/>Strategy<text:s/>2024-2027<text:s/>adopt</text:span><text:span text:style-name="T437_5">e</text:span><text:span text:style-name="T437_6">d<text:s/>by<text:s/>GoU</text:span><text:span text:style-name="T437_7"><text:s/></text:span><text:span text:style-name="T437_8">2)<text:s/></text:span><text:span text:style-name="T437_9">A<text:s/>draft<text:s/>of<text:s/>the<text:s/>MEL<text:s/></text:span><text:span text:style-name="T437_10">framework<text:s/>for<text:s/>SME<text:s/>Development<text:s/>Strategy<text:s/>2024-2027<text:s/>developed</text:span></text:p>
              <text:p text:style-name="P438"><text:span text:style-name="T438_1">October<text:s/>2024</text:span><text:span text:style-name="T438_2"><text:s/>-<text:s/></text:span><text:span text:style-name="T438_3">SME<text:s/>Development<text:s/>Strategy<text:s/>2024-2027<text:s/>Forum<text:s/>held<text:s/>in<text:s/>Kyiv</text:span></text:p>
            </table:table-cell>
            <table:table-cell table:style-name="Cell134">
              <text:p text:style-name="P439"><text:span text:style-name="T439_1">A:<text:s/>Output<text:s/>met<text:s/>expectation</text:span></text:p>
              <text:p text:style-name="P440"><text:span text:style-name="T440_1">The<text:s/>target<text:s/>has<text:s/>been<text:s/>achieved.<text:s/>The<text:s/>SME<text:s/>Development<text:s/>Strategy<text:s/>2024-2027<text:s/>Forum,<text:s/>titled<text:s/>"Economic<text:s/>Policy<text:s/>of<text:s/>Ukraine:<text:s/>Reconstruction<text:s/>During<text:s/>the<text:s/>War",<text:s/>was<text:s/>held<text:s/>in<text:s/>Kyiv<text:s/>to<text:s/>vitalise<text:s/>the<text:s/>coalition<text:s/>of<text:s/>internal<text:s/>and<text:s/>external<text:s/>stakeholders.</text:span></text:p>
            </table:table-cell>
          </table:table-row>
          <table:table-row table:style-name="Row41">
            <table:table-cell table:style-name="Cell135">
              <text:p text:style-name="P441"><text:span text:style-name="T441_1">1.2.<text:s/>Number<text:s/>of<text:s/>state<text:s/>and<text:s/>non-state<text:s/>stakeholders<text:s/>engaged<text:s/>in<text:s/>public<text:s/>consultations<text:s/>regarding<text:s/>the<text:s/>SME<text:s/>Development<text:s/>Strategy<text:s/>2024-2027</text:span></text:p>
            </table:table-cell>
            <table:table-cell table:style-name="Cell136">
              <text:p text:style-name="P442"><text:span text:style-name="T442_1">August<text:s/>2024</text:span><text:span text:style-name="T442_2"><text:s/>-<text:s/></text:span><text:span text:style-name="T442_3">100<text:s/>/<text:s/>40<text:s/>/<text:s/>60</text:span></text:p>
              <text:p text:style-name="P443"/>
            </table:table-cell>
            <table:table-cell table:style-name="Cell137">
              <text:p text:style-name="P444"><text:span text:style-name="T444_1">A:<text:s/>Output<text:s/>met<text:s/>expectation</text:span></text:p>
              <text:p text:style-name="P445"><text:span text:style-name="T445_1">113<text:s/>state<text:s/>and<text:s/>non-state<text:s/>stakeholders<text:s/>were<text:s/>engaged<text:s/>in<text:s/>public<text:s/>discussion<text:s/>regarding<text:s/>the<text:s/>SME<text:s/>Development<text:s/>Strategy<text:s/>2024-2027,<text:s/>including<text:s/>37<text:s/>state<text:s/>stakeholders,<text:s/>including<text:s/>GoU<text:s/>agencies,<text:s/>regional<text:s/>authorities,<text:s/>donors,<text:s/>and<text:s/>representatives<text:s/>of<text:s/>the<text:s/>international<text:s/>community,<text:s/>and<text:s/>76<text:s/>non-state<text:s/>stakeholders,<text:s/>including<text:s/>NGOs,<text:s/>business<text:s/>associations,<text:s/>and<text:s/>experts.<text:s/>Slight<text:s/>underachievement<text:s/>of<text:s/>state<text:s/>body<text:s/>target<text:s/>is<text:s/>compensated<text:s/>by<text:s/>overachievement<text:s/>of<text:s/>non-government<text:s/>stakeholders<text:s/>target.</text:span></text:p>
            </table:table-cell>
          </table:table-row>
          <table:table-row table:style-name="Row42">
            <table:table-cell table:style-name="Cell138">
              <text:p text:style-name="P446"><text:span text:style-name="T446_1">2.1.<text:s/>Upgrades<text:s/>in<text:s/>services<text:s/>offered<text:s/>by<text:s/>EEPO<text:s/>and<text:s/>Diia.Business<text:s/>to<text:s/>promote<text:s/>Ukrainian<text:s/>SMEs<text:s/>exports</text:span></text:p>
            </table:table-cell>
            <table:table-cell table:style-name="Cell139">
              <text:p text:style-name="P447"><text:span text:style-name="T447_1">September<text:s/>2024</text:span><text:span text:style-name="T447_2"><text:s/>-<text:s/></text:span><text:span text:style-name="T447_3">Additional<text:s/>needs<text:s/>and<text:s/>gaps<text:s/>of<text:s/>Diia.Business<text:s/>centres<text:s/>personnel<text:s/>to<text:s/>support<text:s/>SMEs<text:s/>analysed<text:s/>and<text:s/>7+<text:s/>events<text:s/>for<text:s/>SMEs<text:s/>held<text:s/>in<text:s/>Diia.Business<text:s/>Centres<text:s/>aimed<text:s/>at<text:s/>providing<text:s/>additional<text:s/>services<text:s/>for<text:s/>SMEs</text:span></text:p>
              <text:p text:style-name="P448"><text:span text:style-name="T448_1">January<text:s/>2025</text:span><text:span text:style-name="T448_2"><text:s/>-<text:s/></text:span><text:span text:style-name="T448_3">Evaluation<text:s/>of<text:s/>Diia.Business<text:s/>Warsaw's<text:s/>progress<text:s/>to<text:s/>serve<text:s/>Ukrainian<text:s/>SMEs<text:s/>domestically<text:s/>and<text:s/>internationally<text:s/>completed<text:s/>and<text:s/>recommendations<text:s/>developed</text:span></text:p>
            </table:table-cell>
            <table:table-cell table:style-name="Cell140">
              <text:p text:style-name="P449"><text:span text:style-name="T449_1">A:<text:s/>Output<text:s/>met<text:s/>expectation</text:span></text:p>
              <text:p text:style-name="P450"><text:span text:style-name="T450_1">The<text:s/>project<text:s/>team<text:s/>analysed<text:s/>the<text:s/>operational<text:s/>efficiency<text:s/>and<text:s/>internal<text:s/>capacity<text:s/>of<text:s/>Diia.Business<text:s/>Centre<text:s/>in<text:s/>Warsaw,<text:s/>updated<text:s/>key<text:s/>documents,<text:s/>and<text:s/>addressed<text:s/>any<text:s/>legal<text:s/>or<text:s/>operational<text:s/>deficiencies.<text:s/>Following<text:s/>this<text:s/>analysis,<text:s/>the<text:s/>project<text:s/>team<text:s/>presented<text:s/>relevant<text:s/>recommendations<text:s/>to<text:s/>the<text:s/>Diia.Business<text:s/>team,<text:s/>that<text:s/>were<text:s/>subsequently<text:s/>implemented.<text:s/>As<text:s/>a<text:s/>result,<text:s/>Diia.Business<text:s/>Centre<text:s/>in<text:s/>Warsaw<text:s/>has<text:s/>gained<text:s/>tools<text:s/>for<text:s/>the<text:s/>consistent<text:s/>and<text:s/>sustainable<text:s/>development<text:s/>and<text:s/>securing<text:s/>capacity<text:s/>to<text:s/>serve<text:s/>Ukrainian<text:s/>SMEs.</text:span></text:p>
              <text:p text:style-name="P451"/>
            </table:table-cell>
          </table:table-row>
          <table:table-row table:style-name="Row43">
            <table:table-cell table:style-name="Cell141">
              <text:p text:style-name="P452"><text:span text:style-name="T452_1">3.1.<text:s/>Status<text:s/>of<text:s/>a<text:s/>package<text:s/>of<text:s/>measures<text:s/>to<text:s/>strengthen<text:s/>the<text:s/>export<text:s/>potential<text:s/>of<text:s/>SMEs<text:s/>during<text:s/>the<text:s/>war,<text:s/>based<text:s/>on<text:s/>international<text:s/>best<text:s/>practice</text:span></text:p>
            </table:table-cell>
            <table:table-cell table:style-name="Cell142">
              <text:p text:style-name="P453"><text:span text:style-name="T453_1">July<text:s/>2024</text:span><text:span text:style-name="T453_2"><text:s/>-<text:s/></text:span><text:span text:style-name="T453_3">Panel<text:s/>discussion<text:s/>on<text:s/>gender<text:s/>mainstreaming<text:s/>and<text:s/>women’s<text:s/>leadership<text:s/>in<text:s/>Ukraine's<text:s/>recovery<text:s/>at<text:s/>URC<text:s/>2024<text:s/>in<text:s/>Berlin.<text:s/>Participation<text:s/>of<text:s/>Ukrainian<text:s/>governmental<text:s/>and<text:s/>non-governmental<text:s/>stakeholders<text:s/>in<text:s/>London<text:s/>Tech<text:s/>Week<text:s/>side<text:s/>event.<text:s/>Recommendations<text:s/>based<text:s/>on<text:s/>the<text:s/>results<text:s/>of<text:s/>both<text:s/>events<text:s/>prepared</text:span></text:p>
              <text:p text:style-name="P454"><text:span text:style-name="T454_1">October<text:s/>2024</text:span><text:span text:style-name="T454_2"><text:s/>-Recommendations<text:s/>on<text:s/>land<text:s/>usage<text:s/>for<text:s/>industrial<text:s/>park<text:s/>initiatives<text:s/>and<text:s/>opportunities<text:s/>to<text:s/>scale<text:s/>this<text:s/>initiative<text:s/>across<text:s/>Ukraine<text:s/>based<text:s/>on<text:s/>international<text:s/>best<text:s/>practice<text:s/>developed</text:span></text:p>
              <text:p text:style-name="P455"><text:span text:style-name="T455_1">February<text:s/>2024</text:span><text:span text:style-name="T455_2"><text:s/>-<text:s/>Report<text:s/>on<text:s/>the<text:s/>continuing<text:s/>direct<text:s/>support<text:s/>to<text:s/>selected<text:s/>SMEs<text:s/>via<text:s/>Diia.Business<text:s/>Warsaw<text:s/>including<text:s/>Export<text:s/>Laboratory<text:s/>results</text:span></text:p>
            </table:table-cell>
            <table:table-cell table:style-name="Cell143">
              <text:p text:style-name="P456"><text:span text:style-name="T456_1">A:<text:s/>Output<text:s/>met<text:s/>expectation</text:span></text:p>
              <text:p text:style-name="P457"><text:span text:style-name="T457_1">The<text:s/>panel<text:s/>discussion<text:s/>“Gender<text:s/>Mainstreaming<text:s/>and<text:s/>Women's<text:s/>Leadership:<text:s/>Ensuring<text:s/>Gender-Sensitive<text:s/>and<text:s/>Inclusive<text:s/>Recovery”<text:s/>was<text:s/>held<text:s/>on<text:s/>June<text:s/>12,<text:s/>2024,<text:s/>at<text:s/>URC<text:s/>2024<text:s/>in<text:s/>Berlin.</text:span></text:p>
              <text:p text:style-name="P458"><text:span text:style-name="T458_1">Tech<text:s/>Unity:<text:s/>UK<text:s/>&amp;<text:s/>Ukraine<text:s/>event<text:s/>was<text:s/>held<text:s/>in<text:s/>London<text:s/>on<text:s/>October<text:s/>23,<text:s/>2024,<text:s/>bringing<text:s/>together<text:s/>government<text:s/>and<text:s/>business<text:s/>representatives<text:s/>from<text:s/>the<text:s/>UK<text:s/>and<text:s/>Ukraine.<text:s/>The<text:s/>recommendations<text:s/>based<text:s/>on<text:s/>the<text:s/>results<text:s/>of<text:s/>both<text:s/>events<text:s/>were<text:s/>prepared.</text:span></text:p>
              <text:p text:style-name="P459"><text:span text:style-name="T459_1">The<text:s/>financial<text:s/>outcomes<text:s/>of<text:s/>various<text:s/>municipal<text:s/>land<text:s/>transfer<text:s/>mechanisms<text:s/>were<text:s/>assessed<text:s/>and<text:s/>compared,<text:s/>leading<text:s/>to<text:s/>the<text:s/>development<text:s/>of<text:s/>financial<text:s/>models<text:s/>for<text:s/>each<text:s/>mechanism<text:s/>within<text:s/>Formatsia.Lviv<text:s/>IP.<text:s/>These<text:s/>models<text:s/>outline<text:s/>the<text:s/>advantages<text:s/>and<text:s/>disadvantages<text:s/>of<text:s/>each<text:s/>approach,<text:s/>drawing<text:s/>on<text:s/>both<text:s/></text:span><text:span text:style-name="T459_2">the<text:s/>best<text:s/>global</text:span><text:span text:style-name="T459_3"><text:s/>practices<text:s/>and<text:s/>local<text:s/>experience.</text:span></text:p>
              <text:p text:style-name="P460"><text:span text:style-name="T460_1">This<text:s/>in-depth<text:s/>analysis<text:s/>offers<text:s/>municipalities<text:s/>clear<text:s/>guidance<text:s/>on<text:s/>aligning<text:s/>land<text:s/>transfer<text:s/>strategies<text:s/>with<text:s/>financial,<text:s/>developmental,<text:s/>and<text:s/>community<text:s/>objectives,<text:s/>ensuring<text:s/>more<text:s/>informed<text:s/>decision-making<text:s/>for<text:s/>future<text:s/>land<text:s/>management<text:s/>projects.</text:span></text:p>
              <text:p text:style-name="P461"><text:span text:style-name="T461_1">A<text:s/>comprehensive<text:s/>report<text:s/>was<text:s/>developed<text:s/>based<text:s/>on<text:s/>the<text:s/>Pilot<text:s/>Programme<text:s/>results,<text:s/>including<text:s/>key<text:s/>insights<text:s/>and<text:s/>general<text:s/>recommendations<text:s/>for<text:s/>SMEs<text:s/>seeking<text:s/>entry<text:s/>into<text:s/>foreign<text:s/>markets.</text:span></text:p>
              <text:p text:style-name="P462"/>
            </table:table-cell>
          </table:table-row>
          <table:table-row table:style-name="Row44">
            <table:table-cell table:style-name="Cell144">
              <text:p text:style-name="P463"><text:span text:style-name="T463_1">4.1.<text:s/>Status<text:s/>of<text:s/>the<text:s/>development<text:s/>and<text:s/>roll-out<text:s/>to<text:s/>production<text:s/>of<text:s/>the<text:s/>Online<text:s/>Entrepreneur’s<text:s/>Cabinet<text:s/>Platform</text:span></text:p>
            </table:table-cell>
            <table:table-cell table:style-name="Cell145">
              <text:p text:style-name="P464"><text:span text:style-name="T464_1">September<text:s/>2024</text:span><text:span text:style-name="T464_2"><text:s/>-<text:s/></text:span><text:span text:style-name="T464_3">Technical<text:s/>specifications<text:s/>to<text:s/>develop<text:s/>the<text:s/>Online<text:s/>Entrepreneur's<text:s/>Cabinet<text:s/>are<text:s/>finalised<text:s/>and<text:s/>a<text:s/>set<text:s/>of<text:s/>documents*<text:s/>required<text:s/>to<text:s/>launch<text:s/>the<text:s/>Online<text:s/>Entrepreneur's<text:s/>Cabinet<text:s/>is<text:s/>approved<text:s/>by<text:s/>the<text:s/>Ministry<text:s/>of<text:s/>Digital<text:s/>Transformation</text:span></text:p>
              <text:p text:style-name="P465"><text:span text:style-name="T465_1">March<text:s/>2025</text:span><text:span text:style-name="T465_2"><text:s/>-<text:s/></text:span><text:span text:style-name="T465_3">The<text:s/>Online<text:s/>Entrepreneur's<text:s/>Cabinet<text:s/>was<text:s/>developed<text:s/>and<text:s/>integrated<text:s/>to<text:s/>the<text:s/>Diia<text:s/>ecosystem</text:span></text:p>
            </table:table-cell>
            <table:table-cell table:style-name="Cell146">
              <text:p text:style-name="P466"><text:span text:style-name="T466_1">B:<text:s/>Outputs<text:s/>moderately<text:s/>did<text:s/>not<text:s/>meet<text:s/>expectation</text:span></text:p>
              <text:p text:style-name="P467"><text:span text:style-name="T467_1">The</text:span><text:span text:style-name="T467_2"><text:s/></text:span><text:span text:style-name="T467_3">Online<text:s/>Entrepreneur’s<text:s/>Cabinet<text:s/>is<text:s/>developed,<text:s/>but<text:s/>not<text:s/>fully<text:s/>integrated<text:s/>in<text:s/>the<text:s/>Diia<text:s/>ecosystem.</text:span></text:p>
              <text:p text:style-name="P468"/>
            </table:table-cell>
          </table:table-row>
          <table:table-row table:style-name="Row45">
            <table:table-cell table:style-name="Cell147">
              <text:p text:style-name="P469"><text:span text:style-name="T469_1">4.2.<text:s/>Additional<text:s/>opportunities<text:s/>for<text:s/>SMEs<text:s/>owned/managed<text:s/>by<text:s/>representatives<text:s/>of<text:s/>marginalised<text:s/>groups<text:s/>in<text:s/>the<text:s/>Online<text:s/>Entrepreneur’s<text:s/>Cabinet</text:span></text:p>
            </table:table-cell>
            <table:table-cell table:style-name="Cell148">
              <text:p text:style-name="P470"><text:span text:style-name="T470_1">September<text:s/>2024</text:span><text:span text:style-name="T470_2"><text:s/>-<text:s/>Questionnaire<text:s/>to<text:s/>identify<text:s/>representatives<text:s/>of<text:s/>marginalised<text:s/>groups<text:s/>added<text:s/>to<text:s/>the<text:s/>Online<text:s/>Entrepreneur's<text:s/>Cabinet<text:s/>technical<text:s/>specifications.</text:span></text:p>
              <text:p text:style-name="P471"><text:span text:style-name="T471_1">March<text:s/>2025</text:span><text:span text:style-name="T471_2"><text:s/>-<text:s/>SMEs<text:s/>owned/managed<text:s/>by<text:s/>representatives<text:s/>of<text:s/>marginalised<text:s/>groups<text:s/>can<text:s/>be<text:s/>matched<text:s/>with<text:s/>specific<text:s/>existing<text:s/>support<text:s/>programmes<text:s/>in<text:s/>the<text:s/>Online<text:s/>Entrepreneur’s<text:s/>Cabinet.</text:span></text:p>
            </table:table-cell>
            <table:table-cell table:style-name="Cell149">
              <text:p text:style-name="P472"><text:span text:style-name="T472_1">A:<text:s/>Output<text:s/>met<text:s/>expectation</text:span></text:p>
              <text:p text:style-name="P473"><text:span text:style-name="T473_1">Achieved.<text:s/>The<text:s/>Online<text:s/>Entrepreneur’s<text:s/>Cabinet<text:s/>system<text:s/>allows<text:s/>users<text:s/>who<text:s/>are<text:s/>SMEs<text:s/>owned/managed<text:s/>by<text:s/>representatives<text:s/>of<text:s/>marginalised<text:s/>groups<text:s/>to<text:s/>pick<text:s/>“the<text:s/>targeted<text:s/>programme<text:s/>option”<text:s/>to<text:s/>avoid<text:s/>scrolling<text:s/>through<text:s/>the<text:s/>whole<text:s/>list<text:s/>of<text:s/>programmes.<text:s/>Additionally,<text:s/>the<text:s/>system<text:s/>administrator<text:s/>has<text:s/>the<text:s/>ability<text:s/>to<text:s/>prioritise<text:s/>certain<text:s/>support<text:s/>programmes<text:s/>for<text:s/>these<text:s/>groups.</text:span></text:p>
              <text:p text:style-name="P474"/>
            </table:table-cell>
          </table:table-row>
          <table:table-row table:style-name="Row46">
            <table:table-cell table:style-name="Cell150" table:number-columns-spanned="3">
              <text:p text:style-name="P475"><text:span text:style-name="T475_1">UA2021<text:s/>–<text:s/>Inclusive<text:s/>Economy<text:s/>(2024-2025)</text:span></text:p>
            </table:table-cell>
            <table:covered-table-cell/>
            <table:covered-table-cell/>
          </table:table-row>
          <table:table-row table:style-name="Row47">
            <table:table-cell table:style-name="Cell151">
              <text:p text:style-name="P476"><text:span text:style-name="T476_1">1.1.<text:s/></text:span><text:span text:style-name="T476_2">#<text:s/>governmental<text:s/>and<text:s/>non-governmental<text:s/>stakeholders<text:s/>participated<text:s/>in<text:s/>and<text:s/>contributed<text:s/>to<text:s/>the<text:s/>meetings<text:s/>of<text:s/>the<text:s/>Steering<text:s/>Group<text:s/>in<text:s/>the<text:s/>field<text:s/>of<text:s/>support<text:s/>and<text:s/>development<text:s/>of<text:s/>female<text:s/>entrepreneurship</text:span></text:p>
            </table:table-cell>
            <table:table-cell table:style-name="Cell152">
              <text:p text:style-name="P477"><text:span text:style-name="T477_1">November<text:s/>2024</text:span><text:span text:style-name="T477_2"><text:s/>-<text:s/></text:span><text:span text:style-name="T477_3">10/2/8*</text:span></text:p>
              <text:p text:style-name="P478"><text:span text:style-name="T478_1">February<text:s/>2025</text:span><text:span text:style-name="T478_2"><text:s/>-<text:s/>16/4</text:span><text:span text:style-name="T478_3">/</text:span><text:span text:style-name="T478_4">12</text:span><text:span text:style-name="T478_5">*</text:span></text:p>
              <text:p text:style-name="P479"/>
              <text:p text:style-name="P480"><text:span text:style-name="T480_1">*<text:s/>total<text:s/>participated/government<text:s/>stakeholders/NGO<text:s/>stakeholders<text:s/>(incl.<text:s/>international<text:s/>organisations<text:s/>and<text:s/>donors,<text:s/>civil<text:s/>society<text:s/>organisations).</text:span></text:p>
              <text:p text:style-name="P481"/>
            </table:table-cell>
            <table:table-cell table:style-name="Cell153">
              <text:p text:style-name="P482"><text:span text:style-name="T482_1">A:<text:s/>Output<text:s/>met<text:s/>expectation</text:span><text:span text:style-name="T482_2"><text:s/></text:span></text:p>
              <text:p text:style-name="P483"/>
              <text:p text:style-name="P484"><text:span text:style-name="T484_1">16/4/12</text:span></text:p>
            </table:table-cell>
          </table:table-row>
          <table:table-row table:style-name="Row48">
            <table:table-cell table:style-name="Cell154">
              <text:p text:style-name="P485"><text:span text:style-name="T485_1">1.2.<text:s/></text:span><text:span text:style-name="T485_2">Conducted<text:s/>research<text:s/>serving<text:s/>a<text:s/>database<text:s/>for<text:s/>recommendations<text:s/>on<text:s/>policy<text:s/>development<text:s/>to<text:s/>foster<text:s/>an<text:s/>inclusive<text:s/>economic<text:s/>environment</text:span></text:p>
              <text:p text:style-name="P486"/>
            </table:table-cell>
            <table:table-cell table:style-name="Cell155">
              <text:p text:style-name="P487"><text:span text:style-name="T487_1">November<text:s/>2024</text:span><text:span text:style-name="T487_2"><text:s/>-<text:s/></text:span><text:span text:style-name="T487_3">Sociological<text:s/>research<text:s/>on<text:s/>the<text:s/>existing<text:s/>problems<text:s/>among<text:s/>employers<text:s/>during<text:s/>the<text:s/>employment<text:s/>of<text:s/>war<text:s/>veterans,<text:s/>especially<text:s/>those<text:s/>who<text:s/>have<text:s/>been<text:s/>disabled,<text:s/>and<text:s/>problematic<text:s/>aspects<text:s/>of<text:s/>support<text:s/>provided<text:s/>by<text:s/>employment<text:s/>centres<text:s/>to<text:s/>war<text:s/>veterans<text:s/>in<text:s/>the<text:s/>process<text:s/>of<text:s/>their<text:s/>employment,<text:s/>is<text:s/>conducted<text:s/>and<text:s/>recommendations<text:s/>on<text:s/>the<text:s/>inclusive<text:s/>working<text:s/>environment<text:s/>for<text:s/>war<text:s/>veterans<text:s/>are<text:s/>developed</text:span></text:p>
              <text:p text:style-name="P488"><text:span text:style-name="T488_1">January<text:s/>2025</text:span><text:span text:style-name="T488_2"><text:s/>-<text:s/></text:span><text:span text:style-name="T488_3">Adult<text:s/>Population<text:s/>Survey<text:s/>and<text:s/>National<text:s/>Expert<text:s/>Survey<text:s/>on<text:s/>entrepreneurship<text:s/>in<text:s/>Ukraine<text:s/>are<text:s/>conducted,<text:s/>and<text:s/>Ukraine’s<text:s/>National<text:s/>Report<text:s/>for<text:s/>the<text:s/>Global<text:s/>Entrepreneurship<text:s/>Monitor<text:s/>(GEM)<text:s/>2024/2025<text:s/>is<text:s/>prepared<text:s/>and<text:s/>presented<text:s/>to<text:s/>the<text:s/>Ukrainian<text:s/>and<text:s/>foreign<text:s/>stakeholders</text:span></text:p>
            </table:table-cell>
            <table:table-cell table:style-name="Cell156">
              <text:p text:style-name="P489"><text:span text:style-name="T489_1">A:<text:s/>Output<text:s/>met<text:s/>expectation</text:span></text:p>
              <text:p text:style-name="P490"><text:span text:style-name="T490_1">The<text:s/>sociological<text:s/>research<text:s/>“Inclusive<text:s/>Employment<text:s/>and<text:s/>Workplace<text:s/>Environment<text:s/>for<text:s/>War<text:s/>Veterans”<text:s/>was<text:s/>conducted<text:s/>by<text:s/>the<text:s/>Kyiv<text:s/>International<text:s/>Institute<text:s/>of<text:s/>Sociology.<text:s/>The<text:s/>research<text:s/>identified<text:s/>challenges<text:s/>faced<text:s/>by<text:s/>the<text:s/>employment<text:s/>centres’<text:s/>specialists<text:s/>in<text:s/>providing<text:s/>job<text:s/>search<text:s/>services<text:s/>to<text:s/>war<text:s/>veterans.<text:s/>It<text:s/>also<text:s/>outlined<text:s/>the<text:s/>types<text:s/>of<text:s/>support<text:s/>needed<text:s/>by<text:s/>HR<text:s/>specialists<text:s/>and<text:s/>employers<text:s/>to<text:s/>implement<text:s/>inclusive<text:s/>practices<text:s/>successfully<text:s/>in<text:s/>their<text:s/>workplaces.</text:span></text:p>
              <text:p text:style-name="P491"><text:span text:style-name="T491_1">The<text:s/>Adult<text:s/>Population<text:s/>Survey<text:s/>and<text:s/>National<text:s/>Expert<text:s/>Survey<text:s/>on<text:s/>entrepreneurship<text:s/>in<text:s/>Ukraine<text:s/>were<text:s/>conducted,<text:s/>and<text:s/>Ukraine’s<text:s/>National<text:s/>Report<text:s/>for<text:s/>the<text:s/>Global<text:s/>Entrepreneurship<text:s/>Monitor<text:s/>(GEM)<text:s/>2024-2025<text:s/>was<text:s/>prepared<text:s/>and<text:s/>presented<text:s/>to<text:s/>the<text:s/>foreign<text:s/>stakeholders<text:s/>(at<text:s/>the<text:s/>Global<text:s/>GEM<text:s/>Conference<text:s/>2025,<text:s/>held<text:s/>on<text:s/>February<text:s/>17-19,<text:s/>2025,<text:s/>in<text:s/>Bilbao)<text:s/>and<text:s/>to<text:s/>the<text:s/>Ukrainian<text:s/>stakeholders<text:s/>(during<text:s/>online<text:s/>presentation,<text:s/>held<text:s/>on<text:s/>February<text:s/>28,<text:s/>2025).</text:span></text:p>
            </table:table-cell>
          </table:table-row>
          <table:table-row table:style-name="Row49">
            <table:table-cell table:style-name="Cell157">
              <text:p text:style-name="P492"><text:span text:style-name="T492_1">2.1.<text:s/></text:span><text:span text:style-name="T492_2">Level<text:s/>of<text:s/>awareness/<text:s/>knowledge<text:s/>on<text:s/>guiding<text:s/>war<text:s/>veterans<text:s/>through<text:s/>career<text:s/>selection<text:s/>acquired<text:s/>by<text:s/>the<text:s/></text:span><text:span text:style-name="T492_3">representatives<text:s/>of<text:s/>the<text:s/>SES<text:s/>through<text:s/>awareness-raising<text:s/>workshops</text:span></text:p>
              <text:p text:style-name="P493"/>
            </table:table-cell>
            <table:table-cell table:style-name="Cell158">
              <text:p text:style-name="P494"><text:span text:style-name="T494_1">December<text:s/>2024</text:span><text:span text:style-name="T494_2"><text:s/>-<text:s/></text:span><text:span text:style-name="T494_3">At<text:s/>least<text:s/>70%<text:s/>of<text:s/>workshop<text:s/>participants<text:s/>for<text:s/>SES<text:s/>specialists<text:s/>report<text:s/>an<text:s/>improvement<text:s/>in<text:s/>their<text:s/>understanding<text:s/>of<text:s/>ways<text:s/>how<text:s/>to<text:s/></text:span><text:span text:style-name="T494_4">guide<text:s/>the<text:s/>war<text:s/>veterans<text:s/>through<text:s/>choosing<text:s/>a<text:s/>career<text:s/>path</text:span></text:p>
              <text:p text:style-name="P495"/>
            </table:table-cell>
            <table:table-cell table:style-name="Cell159">
              <text:p text:style-name="P496"><text:span text:style-name="T496_1">A:<text:s/>Output<text:s/>met<text:s/>expectation</text:span><text:span text:style-name="T496_2"><text:s/></text:span></text:p>
              <text:p text:style-name="P497"><text:span text:style-name="T497_1">75%<text:s/>of<text:s/>SSE<text:s/>specialists<text:s/>report<text:s/>an<text:s/>increase<text:s/>in<text:s/>their<text:s/>knowledge<text:s/>on<text:s/>guiding<text:s/>war<text:s/>veterans<text:s/>through<text:s/>career<text:s/>selection.</text:span></text:p>
            </table:table-cell>
          </table:table-row>
          <table:table-row table:style-name="Row50">
            <table:table-cell table:style-name="Cell160">
              <text:p text:style-name="P498"><text:span text:style-name="T498_1">2.2.<text:s/></text:span><text:span text:style-name="T498_2">#<text:s/>HR<text:s/>specialists<text:s/>in<text:s/>Ukrainian<text:s/>companies<text:s/>who<text:s/>have<text:s/>enhanced<text:s/>their<text:s/>professional<text:s/>skills<text:s/>in<text:s/>trauma-informed<text:s/>management<text:s/>and<text:s/>war<text:s/>veteran-inclusive<text:s/>business<text:s/>practices</text:span></text:p>
            </table:table-cell>
            <table:table-cell table:style-name="Cell161">
              <text:p text:style-name="P499"><text:span text:style-name="T499_1">December<text:s/>2024</text:span><text:span text:style-name="T499_2"><text:s/>-<text:s/>10</text:span></text:p>
              <text:p text:style-name="P500"/>
            </table:table-cell>
            <table:table-cell table:style-name="Cell162">
              <text:p text:style-name="P501"><text:span text:style-name="T501_1">А++:<text:s/>Outputs<text:s/>substantially<text:s/>exceeded<text:s/>expectation</text:span></text:p>
              <text:p text:style-name="P502"><text:span text:style-name="T502_1">20<text:s/>HR<text:s/>specialists<text:s/>(19F:<text:s/>1M)<text:s/>in<text:s/>Ukrainian<text:s/>companies<text:s/>who<text:s/>have<text:s/>enhanced<text:s/>their<text:s/>professional<text:s/>skills<text:s/>in<text:s/>trauma-informed<text:s/>management<text:s/>and<text:s/>war<text:s/>veteran-inclusive<text:s/>business<text:s/>practices.</text:span></text:p>
            </table:table-cell>
          </table:table-row>
          <table:table-row table:style-name="Row51">
            <table:table-cell table:style-name="Cell163">
              <text:p text:style-name="P503"><text:span text:style-name="T503_1">2.3.<text:s/></text:span><text:span text:style-name="T503_2">#<text:s/>war<text:s/>veterans<text:s/>who<text:s/>have<text:s/>completed<text:s/>the<text:s/>course<text:s/>“Career<text:s/>guidance<text:s/>and<text:s/>counselling<text:s/>guide<text:s/>for<text:s/>war<text:s/>veterans”</text:span></text:p>
            </table:table-cell>
            <table:table-cell table:style-name="Cell164">
              <text:p text:style-name="P504"><text:span text:style-name="T504_1">January<text:s/>2025</text:span><text:span text:style-name="T504_2"><text:s/>-<text:s/>50</text:span></text:p>
            </table:table-cell>
            <table:table-cell table:style-name="Cell165">
              <text:p text:style-name="P505"><text:span text:style-name="T505_1">B:<text:s/>Outputs<text:s/>moderately<text:s/>did<text:s/>not<text:s/>meet<text:s/>expectation</text:span></text:p>
              <text:p text:style-name="P506"><text:span text:style-name="T506_1">36<text:s/>war<text:s/>veterans<text:s/>(12F:<text:s/>24M)<text:s/>completed<text:s/>the<text:s/></text:span><text:span text:style-name="T506_2">Career<text:s/>Guidance<text:s/>and<text:s/>Counselling<text:s/>Guide<text:s/>for<text:s/>War<text:s/>Veterans</text:span><text:span text:style-name="T506_3"><text:s/>course.<text:s/>This<text:s/>number<text:s/>includes<text:s/>20<text:s/>participants<text:s/>who<text:s/>completed<text:s/>the<text:s/>course<text:s/>in<text:s/>the<text:s/>online<text:s/>format<text:s/>(7F:13M).</text:span></text:p>
            </table:table-cell>
          </table:table-row>
          <table:table-row table:style-name="Row52">
            <table:table-cell table:style-name="Cell166">
              <text:p text:style-name="P507"><text:span text:style-name="T507_1">3.1.<text:s/>%<text:s/>women<text:s/>who<text:s/>participated<text:s/>in<text:s/>the<text:s/>programme<text:s/>report<text:s/>an<text:s/>increase<text:s/>in<text:s/>their<text:s/>knowledge<text:s/>and<text:s/>skills<text:s/>in<text:s/>entrepreneurial<text:s/>activities,<text:s/>addressing<text:s/>the<text:s/>gaps<text:s/>identified<text:s/>in<text:s/>the<text:s/>needs<text:s/>assessment<text:s text:c="2"/></text:span></text:p>
            </table:table-cell>
            <table:table-cell table:style-name="Cell167">
              <text:p text:style-name="P508"><text:span text:style-name="T508_1">February<text:s/>2025</text:span><text:span text:style-name="T508_2"><text:s/>-<text:s/></text:span><text:span text:style-name="T508_3">At<text:s/>least<text:s/>70%<text:s/>of<text:s/>female<text:s/>entrepreneurs<text:s/>trained<text:s/>report<text:s/>improved/gained<text:s/>knowledge<text:s/>and<text:s/>skills</text:span></text:p>
              <text:p text:style-name="P509"/>
            </table:table-cell>
            <table:table-cell table:style-name="Cell168">
              <text:p text:style-name="P510"><text:span text:style-name="T510_1">А+:<text:s/>Outputs<text:s/>moderately<text:s/>exceeded<text:s/>expectation</text:span></text:p>
              <text:p text:style-name="P511"><text:span text:style-name="T511_1">According<text:s/>to<text:s/>the<text:s/>results<text:s/>of<text:s/>the<text:s/>final<text:s/>programme<text:s/>evaluation,<text:s/>over<text:s/>84%<text:s/>of<text:s/>participants<text:s/>of<text:s/>the<text:s/>programme<text:s/>“</text:span><text:span text:style-name="T511_2">Grow<text:s/>2.0”</text:span><text:span text:style-name="T511_3"><text:s/>reported<text:s/>an<text:s/>increase<text:s/>in<text:s/>the<text:s/>overall<text:s/>level<text:s/>of<text:s/>knowledge<text:s/>and<text:s/>skills<text:s/>in<text:s/>entrepreneurship.</text:span></text:p>
            </table:table-cell>
          </table:table-row>
          <table:table-row table:style-name="Row53">
            <table:table-cell table:style-name="Cell169">
              <text:p text:style-name="P512"><text:span text:style-name="T512_1">3.2.<text:s/></text:span><text:span text:style-name="T512_2">%<text:s/>women<text:s/>from<text:s/>marginalised<text:s/>groups<text:s/>(incl.<text:s/>women<text:s/>on<text:s/>maternity<text:s/>leave,<text:s/>women<text:s/>from<text:s/>rural<text:s/>areas,<text:s/>internally<text:s/>displaced<text:s/>women,<text:s/>female<text:s/>war<text:s/>veterans,<text:s/>women<text:s/>with<text:s/>disabilities,<text:s/>and<text:s/>mothers<text:s/>with<text:s/>many<text:s/>children<text:s/>or<text:s/>single<text:s/>mothers)<text:s/>who<text:s/>participated<text:s/>in<text:s/>the<text:s/>programme</text:span></text:p>
            </table:table-cell>
            <table:table-cell table:style-name="Cell170">
              <text:p text:style-name="P513"><text:span text:style-name="T513_1">February<text:s/>2025</text:span><text:span text:style-name="T513_2"><text:s/>-<text:s/></text:span><text:span text:style-name="T513_3">25%<text:s/>of<text:s/>women<text:s/>from<text:s/>marginalised<text:s/>groups<text:s/>out<text:s/>of<text:s/>the<text:s/>total<text:s/>number<text:s/>of<text:s/>participants<text:s/>in<text:s/>the<text:s/>programme</text:span></text:p>
              <text:p text:style-name="P514"/>
            </table:table-cell>
            <table:table-cell table:style-name="Cell171">
              <text:p text:style-name="P515"><text:span text:style-name="T515_1">А++:<text:s/>Outputs<text:s/>substantially<text:s/>exceeded<text:s/>expectation</text:span><text:span text:style-name="T515_2"><text:s/></text:span></text:p>
              <text:p text:style-name="P516"><text:span text:style-name="T516_1">31%<text:s/>–<text:s/>IDPs,<text:s/>34%<text:s/>–<text:s/>single<text:s/>mothers,<text:s/>8%<text:s/>–<text:s/>mothers<text:s/>of<text:s/>children<text:s/>with<text:s/>disabilities,<text:s/>12%<text:s/>–<text:s/>mothers<text:s/>of<text:s/>multiple<text:s/>children,<text:s/>9%<text:s/>–<text:s/>women<text:s/>with<text:s/>disabilities,<text:s/>7%<text:s/>–<text:s/>national<text:s/>minorities<text:s/>(communities),<text:s/>and<text:s/>4%<text:s/>–<text:s/>families<text:s/>of<text:s/>fallen<text:s/>(deceased)<text:s/>defenders<text:s/>(male<text:s/>and<text:s/>female)<text:s/>of<text:s/>Ukraine.</text:span></text:p>
              <text:p text:style-name="P517"/>
            </table:table-cell>
          </table:table-row>
          <table:table-row table:style-name="Row54">
            <table:table-cell table:style-name="Cell172" table:number-columns-spanned="3">
              <text:p text:style-name="P518"><text:span text:style-name="T518_1">UA2013<text:s/>–<text:s/>Economic<text:s/>Hub<text:s/>(incl.<text:s/>CityUK)<text:s/>(2023-2024)</text:span></text:p>
            </table:table-cell>
            <table:covered-table-cell/>
            <table:covered-table-cell/>
          </table:table-row>
          <table:table-row table:style-name="Row55">
            <table:table-cell table:style-name="Cell173">
              <text:p text:style-name="P519"><text:span text:style-name="T519_1">1.1<text:s/>Status<text:s/>of<text:s/>creation<text:s/>the<text:s/>framework<text:s/>(GESI<text:s/>sensitive<text:s/>and<text:s/>environmentally<text:s/>sound)<text:s/>and<text:s/>identification<text:s/>of<text:s/>key<text:s/>areas<text:s/>of<text:s/>the<text:s/>Strategy<text:s/>of<text:s/>Economic<text:s/>Growth<text:s/>of<text:s/>Ukraine</text:span></text:p>
            </table:table-cell>
            <table:table-cell table:style-name="Cell174">
              <text:p text:style-name="P520"><text:span text:style-name="T520_1">August<text:s/>2023</text:span><text:span text:style-name="T520_2"><text:s/>-<text:s/>At<text:s/>least<text:s/>5<text:s/>strategic<text:s/>sectors<text:s/>are<text:s/>prioritized<text:s/>for<text:s/>sectoral<text:s/>strategies.<text:s/>A<text:s/>vision<text:s/>of<text:s/>the<text:s/>development<text:s/>of<text:s/>5<text:s/>strategic<text:s/>sectors<text:s/>of<text:s/>the<text:s/>economy<text:s/>was<text:s/>formed<text:s/>and<text:s/>provided<text:s/>to<text:s/>the<text:s/>responsible<text:s/>stakeholders.</text:span></text:p>
              <text:p text:style-name="P521"><text:span text:style-name="T521_1">October<text:s/>2023</text:span><text:span text:style-name="T521_2"><text:s/>-<text:s/>Strategy<text:s/>sector<text:s/>presentations<text:s/>approved<text:s/>by<text:s/>the<text:s/>Ministry<text:s/>of<text:s/>Economy.</text:span></text:p>
              <text:p text:style-name="P522"><text:span text:style-name="T522_1">March<text:s/>2024</text:span><text:span text:style-name="T522_2"><text:s/>-<text:s/>At<text:s/>least<text:s/>7<text:s/>strategic<text:s/>recommendations<text:s/>endorsed<text:s/>by<text:s/>the<text:s/>Ministry<text:s/>of<text:s/>Economy<text:s/>and<text:s/>taken<text:s/>on<text:s/>board<text:s/>for<text:s/>the<text:s/>implementation.</text:span></text:p>
            </table:table-cell>
            <table:table-cell table:style-name="Cell175">
              <text:p text:style-name="P523"><text:span text:style-name="T523_1">A+:<text:s/>Outputs<text:s/>moderately<text:s/>exceeded<text:s/>expectation.</text:span></text:p>
              <text:p text:style-name="P524"><text:span text:style-name="T524_1">12<text:s/>strategic<text:s/>recommendations,<text:s/>which<text:s/>were<text:s/>endorsed<text:s/>by<text:s/>the<text:s/>Ministry<text:s/>of<text:s/>Economy<text:s/>and<text:s/>taken<text:s/>on<text:s/>board<text:s/>for<text:s/>implementation.</text:span></text:p>
            </table:table-cell>
          </table:table-row>
          <table:table-row table:style-name="Row56">
            <table:table-cell table:style-name="Cell176">
              <text:p text:style-name="P525"><text:span text:style-name="T525_1">1.2<text:s/>#<text:s/>consultations<text:s/>with<text:s/>Office<text:s/>of<text:s/>the<text:s/>President,<text:s/>GoU,<text:s/>line<text:s/>ministries,<text:s/>export<text:s/>environment<text:s/>on<text:s/>recovery<text:s/>strategy<text:s/>and<text:s/>economic<text:s/>growth</text:span></text:p>
            </table:table-cell>
            <table:table-cell table:style-name="Cell177">
              <text:p text:style-name="P526"><text:span text:style-name="T526_1">August<text:s/>2023</text:span><text:span text:style-name="T526_2"><text:s/>-<text:s/>8<text:s/>/<text:s/>5<text:s/>/<text:s/>3*.</text:span></text:p>
              <text:p text:style-name="P527"><text:span text:style-name="T527_1">October<text:s/>2023</text:span><text:span text:style-name="T527_2"><text:s/>–<text:s/>12<text:s/>/<text:s/>8<text:s/>/<text:s/>4*.</text:span></text:p>
              <text:p text:style-name="P528"><text:span text:style-name="T528_1">March<text:s/>2024</text:span><text:span text:style-name="T528_2"><text:s/>-<text:s/>15/10/5*.</text:span></text:p>
              <text:p text:style-name="P529"><text:span text:style-name="T529_1">*<text:s/>consultations/stakeholders<text:s/>consulted/<text:s/>stakeholders<text:s/>representing<text:s/>IDPs,<text:s/>children,<text:s/>women,<text:s/>other<text:s/>vulnerable<text:s/>groups</text:span></text:p>
            </table:table-cell>
            <table:table-cell table:style-name="Cell178">
              <text:p text:style-name="P530"><text:span text:style-name="T530_1">А++:<text:s/>Outputs<text:s/>substantially<text:s/>exceeded<text:s/>expectation</text:span></text:p>
              <text:p text:style-name="P531"><text:span text:style-name="T531_1">As<text:s/>a<text:s/>result<text:s/>of<text:s/>the<text:s/>series<text:s/>of<text:s/>working<text:s/>groups<text:s/>created</text:span></text:p>
              <text:p text:style-name="P532"><text:span text:style-name="T532_1">and<text:s/>the<text:s/>increased<text:s/>number<text:s/>of<text:s/>consultations<text:s/>at<text:s/>the<text:s/>request<text:s/>of<text:s/>the<text:s/>Ministry<text:s/>of<text:s/>Economy,<text:s/>this<text:s/>target<text:s/>was<text:s/>overachieved:<text:s/>99/706/211.<text:s/>The<text:s/>significant<text:s/>number<text:s/>of<text:s/>consultations<text:s/>and<text:s/>diverse<text:s/>representation,<text:s/>particularly<text:s/>from<text:s/>marginalised<text:s/>groups,<text:s/>indicates<text:s/>the<text:s/>thorough<text:s/>and<text:s/></text:span><text:span text:style-name="T532_2">impactful<text:s/>involvement<text:s/>of<text:s/>stakeholders<text:s/>in<text:s/>shaping<text:s/>the<text:s/>recovery<text:s/>strategy<text:s/>and<text:s/>economic<text:s/>growth<text:s/>initiatives.</text:span></text:p>
            </table:table-cell>
          </table:table-row>
          <table:table-row table:style-name="Row57">
            <table:table-cell table:style-name="Cell179">
              <text:p text:style-name="P533"><text:span text:style-name="T533_1">2.1<text:s/>Updated<text:s/>in<text:s/>2023<text:s/>macroeconomic<text:s/>and<text:s/>fiscal<text:s/>forecasting<text:s/>scenarios<text:s/>and<text:s/>analysis<text:s/>based<text:s/>on<text:s/>data<text:s/>gathering<text:s/>from<text:s/>a<text:s/>wide<text:s/>spectrum<text:s/>of<text:s/>state<text:s/>and<text:s/>non-state<text:s/>stakeholders<text:s/>(including<text:s/>CSOs,<text:s/>IFIs,<text:s/>donors,<text:s/>think-tanks,<text:s/>anticorruption<text:s/>watchdogs<text:s/>and<text:s/>vulnerable<text:s/>groups<text:s/>representatives)</text:span></text:p>
            </table:table-cell>
            <table:table-cell table:style-name="Cell180">
              <text:p text:style-name="P534"><text:span text:style-name="T534_1">August<text:s/>2023</text:span><text:span text:style-name="T534_2"><text:s/>-<text:s/>Draft<text:s/>updated<text:s/>macroeconomic<text:s/>scenarios<text:s/>and<text:s/>analysis<text:s/>based<text:s/>on<text:s/>data<text:s/>gathering<text:s/>from<text:s/>a<text:s/>wide<text:s/>spectrum<text:s/>of<text:s/>stakeholders<text:s/>submitted<text:s/>to<text:s/>MoF<text:s/>for<text:s/>feedback.<text:s/></text:span></text:p>
              <text:p text:style-name="P535"><text:span text:style-name="T535_1">October<text:s/>2023</text:span><text:span text:style-name="T535_2"><text:s/>–<text:s/>Macroeconomic<text:s/>scenarios<text:s/>and<text:s/>analysis<text:s/>based<text:s/>on<text:s/>data<text:s/>gathering<text:s/>from<text:s/>a<text:s/>wide<text:s/>spectrum<text:s/>of<text:s/>stakeholders<text:s/>approved<text:s/>by<text:s/>MoF<text:s/>and</text:span><text:span text:style-name="T535_3"><text:s/></text:span></text:p>
              <text:p text:style-name="P536"><text:span text:style-name="T536_1">at<text:s/>least<text:s/>2<text:s/>policy<text:s/>briefs<text:s/>on<text:s/>relevant<text:s/>issues<text:s/>focused<text:s/>on<text:s/>social<text:s/>and<text:s/>fiscal<text:s/>policy<text:s/>prepared<text:s/>(to<text:s/>be<text:s/>agreed<text:s/>with<text:s/>MoF<text:s/>at<text:s/>the<text:s/>implementation<text:s/>stage).</text:span></text:p>
              <text:p text:style-name="P537"><text:span text:style-name="T537_1">March<text:s/>2024</text:span><text:span text:style-name="T537_2"><text:s/>-<text:s/>Macroeconomic<text:s/>scenarios<text:s/>and<text:s/>analysis<text:s/>reviewed<text:s/>and<text:s/>at<text:s/>least<text:s/>three<text:s/>scenarios<text:s/>for<text:s/>the<text:s/>national<text:s/>economy<text:s/>submitted<text:s/>to<text:s/>MoF.<text:s/>The<text:s/>scenarios<text:s/>include<text:s/>the<text:s/>assessment<text:s/>of<text:s/>the<text:s/>impact<text:s/>during<text:s/>the<text:s/>period<text:s/>January-March,<text:s/>as<text:s/>well<text:s/>as<text:s/>relevant<text:s/>assumptions<text:s/>and<text:s/>challenges<text:s/>to<text:s/>affect<text:s/>the<text:s/>macro<text:s/>forecast,<text:s/>budget<text:s/>and<text:s/>financial<text:s/>needs<text:s/>for<text:s/>the<text:s/>next<text:s/>year.<text:s/></text:span></text:p>
            </table:table-cell>
            <table:table-cell table:style-name="Cell181">
              <text:p text:style-name="P538"><text:span text:style-name="T538_1">A:<text:s/>Output<text:s/>met<text:s/>expectation</text:span></text:p>
              <text:p text:style-name="P539"/>
              <text:p text:style-name="P540"><text:span text:style-name="T540_1">An<text:s/>updated<text:s/>macroeconomic<text:s/>forecast<text:s/>and<text:s/>macroeconomic<text:s/>scenarios<text:s/>used<text:s/>for<text:s/>the<text:s/>development<text:s/>of<text:s/>the<text:s/>state<text:s/>budget<text:s/>2024<text:s/>by<text:s/>GoU,<text:s/>as<text:s/>well<text:s/>as<text:s/>policy<text:s/>recommendations<text:s/>approved<text:s/>by<text:s/>the<text:s/>reform<text:s/>owner<text:s/>for<text:s/>further<text:s/>policy<text:s/>cycle<text:s/>developments.<text:s/>As<text:s/>a<text:s/>result,<text:s/>at<text:s/>least<text:s/>several<text:s/>recommendations<text:s/>were<text:s/>endorsed<text:s/>by<text:s/>MoF<text:s/>and<text:s/>taken<text:s/>on<text:s/>board<text:s/>for<text:s/>implementation.<text:s/>The<text:s/>presented<text:s/>updated<text:s/>macroeconomic<text:s/>forecast<text:s/>and<text:s/>macroeconomic<text:s/>scenarios<text:s/>were<text:s/>used<text:s/>for<text:s/>the<text:s/>development<text:s/>of<text:s/>the<text:s/>state<text:s/>budget<text:s/>2024<text:s/>by<text:s/>GoU.<text:s/>A<text:s/>presentation<text:s/>on<text:s/>the<text:s/>developed<text:s/>policy<text:s/>recommendations<text:s/>and<text:s/>two<text:s/>analytical<text:s/>policy<text:s/>briefs<text:s/>on<text:s/>relevant<text:s/>issues<text:s/>focused<text:s/>on<text:s/>the<text:s/>budget<text:s/>deficit<text:s/>and<text:s/>post-war<text:s/>economy<text:s/>were<text:s/>submitted<text:s/>to<text:s/>the<text:s/>reform<text:s/>owner. </text:span></text:p>
              <text:p text:style-name="P541"/>
            </table:table-cell>
          </table:table-row>
          <table:table-row table:style-name="Row58">
            <table:table-cell table:style-name="Cell182">
              <text:p text:style-name="P542"><text:span text:style-name="T542_1">2.2<text:s/>#<text:s/>policy<text:s/>briefs*<text:s/>on<text:s/>fiscal<text:s/>and<text:s/>social<text:s/>policy<text:s/>issues<text:s/>prepared<text:s/>at<text:s/>the<text:s/>request<text:s/>of<text:s/>the<text:s/>reform<text:s/>owner<text:s/>and<text:s/>direct<text:s/>beneficiaries.<text:s/></text:span></text:p>
            </table:table-cell>
            <table:table-cell table:style-name="Cell183">
              <text:p text:style-name="P543"><text:span text:style-name="T543_1">October<text:s/>2023</text:span><text:span text:style-name="T543_2"><text:s/>–<text:s/>3/1.<text:s/></text:span></text:p>
              <text:p text:style-name="P544"><text:span text:style-name="T544_1">January<text:s/>2024</text:span><text:span text:style-name="T544_2"><text:s/>–<text:s/>6/3.<text:s/></text:span></text:p>
              <text:p text:style-name="P545"><text:span text:style-name="T545_1">March<text:s/>2024</text:span><text:span text:style-name="T545_2"><text:s/>–<text:s/>8/5.<text:s/></text:span></text:p>
              <text:p text:style-name="P546"><text:span text:style-name="T546_1">*<text:s/>#<text:s/>of<text:s/>policy<text:s/>briefs<text:s/>/#<text:s/>of<text:s/>policy<text:s/>briefs<text:s/>with<text:s/>GESI<text:s/>impact<text:s/>analysis<text:s/>of<text:s/>budget<text:s/>policy<text:s/>options</text:span></text:p>
            </table:table-cell>
            <table:table-cell table:style-name="Cell184">
              <text:p text:style-name="P547"><text:span text:style-name="T547_1">B:<text:s/>Outputs<text:s/>moderately<text:s/>did<text:s/>not<text:s/>meet<text:s/>expectation</text:span></text:p>
              <text:p text:style-name="P548"><text:span text:style-name="T548_1">6/5<text:s/>reports<text:s/>were<text:s/>provided,<text:s/>slightly<text:s/>below<text:s/>the<text:s/>initial<text:s/>target.</text:span></text:p>
            </table:table-cell>
          </table:table-row>
          <table:table-row table:style-name="Row59">
            <table:table-cell table:style-name="Cell185">
              <text:p text:style-name="P549"><text:span text:style-name="T549_1">3.1<text:s/>Level<text:s/>of<text:s/>integration<text:s/>of<text:s/>analysis<text:s/>and<text:s/>best<text:s/>practice<text:s/>of<text:s/>social<text:s/>services<text:s/>provision<text:s/>into<text:s/>the<text:s/>GoU<text:s/>policymaking<text:s/>aimed<text:s/>at<text:s/>protecting<text:s/>marginalised<text:s/>groups</text:span></text:p>
            </table:table-cell>
            <table:table-cell table:style-name="Cell186">
              <text:p text:style-name="P550"><text:span text:style-name="T550_1">August<text:s/>2023</text:span><text:span text:style-name="T550_2"><text:s/>-<text:s/>A<text:s/>tentative<text:s/>list<text:s/>of<text:s/>the<text:s/>issues<text:s/>for<text:s/>policy<text:s/>analysis<text:s/>prepared,<text:s/>analysis<text:s/>conducted<text:s/>and<text:s/>suggested<text:s/>solutions<text:s/>based<text:s/>on<text:s/>international<text:s/>best<text:s/>practice<text:s/>presented<text:s/>to<text:s/>RO.<text:s/></text:span></text:p>
              <text:p text:style-name="P551"><text:span text:style-name="T551_1">October<text:s/>2023</text:span><text:span text:style-name="T551_2"><text:s/>-<text:s/>A<text:s/>presentation<text:s/>on<text:s/>the<text:s/>results<text:s/>of<text:s/>the<text:s/>analysis<text:s/>and<text:s/>recommendations<text:s/>on<text:s/>specific<text:s/>issues<text:s/>of<text:s/>social<text:s/>policy<text:s/>and<text:s/>demographic<text:s/>impact<text:s/>delivered.<text:s/></text:span></text:p>
              <text:p text:style-name="P552"><text:span text:style-name="T552_1">March<text:s/>2024</text:span><text:span text:style-name="T552_2"><text:s/>-<text:s/>The<text:s/>procedures<text:s/>for<text:s/>social<text:s/>services<text:s/>provision<text:s/>to<text:s/>marginalized<text:s/>populations<text:s/>are<text:s/>reviewed<text:s/>and<text:s/>new<text:s/>effective<text:s/>and<text:s/>efficient<text:s/>approach<text:s/>is<text:s/>suggested.</text:span></text:p>
            </table:table-cell>
            <table:table-cell table:style-name="Cell187">
              <text:p text:style-name="P553"><text:span text:style-name="T553_1">B:<text:s/>Outputs<text:s/>moderately<text:s/>did<text:s/>not<text:s/>meet<text:s/>expectation</text:span></text:p>
              <text:p text:style-name="P554"><text:span text:style-name="T554_1">At<text:s/>the<text:s/>project<text:s/>close,<text:s/>the<text:s/>data<text:s/>on<text:s/>various<text:s/>social<text:s/>payments<text:s/>is<text:s/>being<text:s/>collected<text:s/>by<text:s/>the<text:s/>Data<text:s/>Analytics<text:s/>team<text:s/>in<text:s/>the<text:s/>Ministry<text:s/>of<text:s/>Social<text:s/>Policy<text:s/>and<text:s/>the<text:s/>project<text:s/>team<text:s/>and<text:s/>combined<text:s/>with<text:s/>data<text:s/>on<text:s/>social<text:s/>services<text:s/>in<text:s/>each<text:s/>territorial<text:s/>community<text:s/>in<text:s/>order<text:s/>to<text:s/>prepare<text:s/>a<text:s/>detailed<text:s/>understanding<text:s/>of<text:s/>integrated<text:s/>social<text:s/>packages<text:s/>(cash<text:s/>+<text:s/>care).<text:s/>The<text:s/>dashboard<text:s/>development<text:s/>is<text:s/>ongoing<text:s/>and<text:s/>will<text:s/>be<text:s/>tested</text:span></text:p>
              <text:p text:style-name="P555"><text:span text:style-name="T555_1">and<text:s/>finalised<text:s/>by<text:s/>01<text:s/>May<text:s/>2024.</text:span></text:p>
            </table:table-cell>
          </table:table-row>
          <table:table-row table:style-name="Row60">
            <table:table-cell table:style-name="Cell188">
              <text:p text:style-name="P556"><text:span text:style-name="T556_1">3.2.<text:s/>#<text:s/>scenarios<text:s/>of<text:s/>demographic<text:s/>situation<text:s/>in<text:s/>Ukraine,<text:s/>its<text:s/>economic<text:s/>impact<text:s/>and<text:s/>recommendations</text:span></text:p>
            </table:table-cell>
            <table:table-cell table:style-name="Cell189">
              <text:p text:style-name="P557"><text:span text:style-name="T557_1">September<text:s/>2023</text:span><text:span text:style-name="T557_2"><text:s/>–<text:s/>1.<text:s/></text:span></text:p>
              <text:p text:style-name="P558"><text:span text:style-name="T558_1">December<text:s/>2023</text:span><text:span text:style-name="T558_2"><text:s/>–<text:s/>2.<text:s/></text:span></text:p>
              <text:p text:style-name="P559"><text:span text:style-name="T559_1">March<text:s/>2024</text:span><text:span text:style-name="T559_2"><text:s/>–<text:s/>3.<text:s/></text:span></text:p>
            </table:table-cell>
            <table:table-cell table:style-name="Cell190">
              <text:p text:style-name="P560"><text:span text:style-name="T560_1">A:<text:s/>Output<text:s/>met<text:s/>expectation</text:span></text:p>
              <text:p text:style-name="P561"><text:span text:style-name="T561_1">Three<text:s/>scenarios<text:s/>were<text:s/>developed.</text:span></text:p>
            </table:table-cell>
          </table:table-row>
          <table:table-row table:style-name="Row61">
            <table:table-cell table:style-name="Cell191">
              <text:p text:style-name="P562"><text:span text:style-name="T562_1">4.1<text:s/>#<text:s/>public<text:s/>servants<text:s/>(central<text:s/>and<text:s/>local<text:s/>governments<text:s/>and<text:s/>regional<text:s/>authorities),<text:s/>who<text:s/>passed<text:s/>the<text:s/>training</text:span></text:p>
            </table:table-cell>
            <table:table-cell table:style-name="Cell192">
              <text:p text:style-name="P563"><text:span text:style-name="T563_1">March<text:s/>2024</text:span><text:span text:style-name="T563_2"><text:s/>–<text:s/>30.<text:s/></text:span></text:p>
            </table:table-cell>
            <table:table-cell table:style-name="Cell193">
              <text:p text:style-name="P564"><text:span text:style-name="T564_1">А++:<text:s/>Outputs<text:s/>substantially<text:s/>exceeded<text:s/>expectation</text:span></text:p>
              <text:p text:style-name="P565"><text:span text:style-name="T565_1">106<text:s/>participants<text:s/>due<text:s/>to<text:s/>a<text:s/>change<text:s/>in<text:s/>the<text:s/>training<text:s/>format<text:s/>and<text:s/>applying<text:s/>online<text:s/>training<text:s/>in<text:s/>a<text:s/>three-day<text:s/>intensive<text:s/>format.</text:span></text:p>
            </table:table-cell>
          </table:table-row>
          <table:table-row table:style-name="Row62">
            <table:table-cell table:style-name="Cell194">
              <text:p text:style-name="P566"><text:span text:style-name="T566_1">4.2<text:s/>Status<text:s/>of<text:s/>legal/reporting<text:s/>changes<text:s/>and<text:s/>educational<text:s/>course<text:s/></text:span><text:span text:style-name="T566_2">implementation<text:s/>for<text:s/>local<text:s/>communities<text:s/>to<text:s/>raise<text:s/>capacities<text:s/>at<text:s/>local<text:s/>and<text:s/>municipal<text:s/>levels.<text:s/></text:span></text:p>
            </table:table-cell>
            <table:table-cell table:style-name="Cell195">
              <text:p text:style-name="P567"><text:span text:style-name="T567_1">September<text:s/>2023</text:span><text:span text:style-name="T567_2"><text:s/>-<text:s/>Completed<text:s/>preliminary<text:s/>evaluation<text:s/>of<text:s/>the<text:s/>targeted<text:s/>local<text:s/>communities’<text:s/>capacity<text:s/>and<text:s/></text:span><text:span text:style-name="T567_3">developed<text:s/>preliminary<text:s/>recommendations<text:s/>on<text:s/>educational<text:s/>activities<text:s/>for<text:s/>targeted<text:s/>local<text:s/>communities'<text:s/>capacity<text:s/>increase.</text:span></text:p>
              <text:p text:style-name="P568"><text:span text:style-name="T568_1">December<text:s/>2023</text:span><text:span text:style-name="T568_2"><text:s/>-<text:s/>Finalised<text:s/>draft<text:s/>legal/reporting<text:s/>changes<text:s/>and<text:s/>educational<text:s/>course<text:s/>outline<text:s/>and<text:s/>content<text:s/>for<text:s/>local<text:s/>communities<text:s/>submitted<text:s/>to<text:s/>RO.<text:s/></text:span></text:p>
              <text:p text:style-name="P569"><text:span text:style-name="T569_1">February<text:s/>2024</text:span><text:span text:style-name="T569_2"><text:s/>-<text:s/>Legal/reporting<text:s/>package,<text:s/>capacity<text:s/>building,<text:s/>local<text:s/>communities’<text:s/>educational<text:s/>activities,<text:s/>provided<text:s/>trainings<text:s/>and<text:s/>communication<text:s/>support<text:s/>approved<text:s/>by<text:s/>RO</text:span></text:p>
            </table:table-cell>
            <table:table-cell table:style-name="Cell196">
              <text:p text:style-name="P570"><text:span text:style-name="T570_1">A:<text:s/>Output<text:s/>met<text:s/>expectation</text:span></text:p>
              <text:p text:style-name="P571"/>
              <text:p text:style-name="P572"><text:span text:style-name="T572_1">Finalised<text:s/>draft<text:s/>legal/reporting<text:s/>changes<text:s/>and<text:s/>educational<text:s/>course<text:s/>outline<text:s/>and<text:s/>content<text:s/>for<text:s/>local<text:s/>communities<text:s/>submitted<text:s/>to<text:s/>RO<text:s/></text:span><text:span text:style-name="T572_2"><text:s/></text:span></text:p>
              <text:p text:style-name="P573"/>
              <text:p text:style-name="P574"><text:span text:style-name="T574_1">Legal/reporting<text:s/>package,<text:s/>capacity<text:s/>building,<text:s/>local<text:s/>communities’<text:s/>educational<text:s/>activities,<text:s/>provided<text:s/>trainings<text:s/>and<text:s/>communication<text:s/>support<text:s/>approved<text:s/>by<text:s/>RO</text:span></text:p>
              <text:p text:style-name="P575"/>
            </table:table-cell>
          </table:table-row>
          <table:table-row table:style-name="Row63">
            <table:table-cell table:style-name="Cell197">
              <text:p text:style-name="P576"><text:span text:style-name="T576_1">5.1.<text:s/></text:span><text:span text:style-name="T576_2">Conformity<text:s/>of<text:s/>the<text:s/>developed<text:s/>set<text:s/>of<text:s/>recommendations<text:s/>aiming<text:s/>at<text:s/>modernising<text:s/>the<text:s/>Ukrainian<text:s/>financial<text:s/>and<text:s/>related<text:s/>professional<text:s/>services<text:s/>sector<text:s/>to<text:s/>UK<text:s/>best<text:s/>practices,<text:s/>wartime<text:s/>and<text:s/>early<text:s/>recovery<text:s/>Ukrainian<text:s/>context<text:s/>and<text:s/>GESI</text:span></text:p>
              <text:p text:style-name="P577"/>
            </table:table-cell>
            <table:table-cell table:style-name="Cell198">
              <text:p text:style-name="P578"><text:span text:style-name="T578_1">29<text:s/>February<text:s/>2024<text:s/>-</text:span><text:span text:style-name="T578_2"><text:s/>Two<text:s/>capital<text:s/>markets<text:s/>working<text:s/>group<text:s/>meetings<text:s/>and<text:s/>two<text:s/>working<text:s/>group<text:s/>meetings<text:s/>to<text:s/>establish<text:s/>priorities<text:s/>and<text:s/>discuss<text:s/>feedback<text:s/>conducted.</text:span></text:p>
              <text:p text:style-name="P579"><text:span text:style-name="T579_1">15<text:s/>March<text:s/>2024<text:s/>-<text:s/></text:span><text:span text:style-name="T579_2">Developed<text:s/>initial<text:s/>set<text:s/>of<text:s/>recommendations<text:s/>aiming<text:s/>at<text:s/>modernising<text:s/>the<text:s/>sector<text:s/>and<text:s/>facilitating<text:s/>Ukrainian<text:s/>private<text:s/>sector-led<text:s/>economic<text:s/>recovery<text:s/>(including<text:s/>capital<text:s/>markets</text:span></text:p>
              <text:p text:style-name="P580"><text:span text:style-name="T580_1">development)<text:s/>considers<text:s/>UK<text:s/>best<text:s/>practice,<text:s/>Ukraine's<text:s/>wartime,<text:s/>and<text:s/>early<text:s/>recovery<text:s/>context,<text:s/>and<text:s/>GESI.</text:span></text:p>
            </table:table-cell>
            <table:table-cell table:style-name="Cell199">
              <text:p text:style-name="P581"><text:span text:style-name="T581_1">A:<text:s/>Output<text:s/>met<text:s/>expectation</text:span></text:p>
              <text:p text:style-name="P582"><text:span text:style-name="T582_1">3<text:s/>of<text:s/>the<text:s/>4<text:s/>meetings<text:s/>conducted.<text:s/>However,<text:s/>a<text:s/>contingency<text:s/>plan<text:s/>was<text:s/>implemented<text:s/>and<text:s/>additional<text:s/>activities<text:s/>allowed<text:s/>to<text:s/>achieve<text:s/>the<text:s/>goals<text:s/>of<text:s/>the<text:s/>4</text:span><text:span text:style-name="T582_2">th</text:span><text:span text:style-name="T582_3"><text:s/>meeting.</text:span></text:p>
              <text:p text:style-name="P583"/>
              <text:p text:style-name="P584"><text:span text:style-name="T584_1">Recommendations<text:s/>were<text:s/>developed<text:s/>and<text:s/>shared<text:s/>with<text:s/>reform<text:s/>owners.</text:span></text:p>
            </table:table-cell>
          </table:table-row>
          <table:table-row table:style-name="Row64">
            <table:table-cell table:style-name="Cell200">
              <text:p text:style-name="P585"><text:span text:style-name="T585_1">5.2.<text:s/></text:span><text:span text:style-name="T585_2">Status<text:s/>of<text:s/>preparation<text:s/>of<text:s/>the<text:s/>corporate<text:s/>twinning<text:s/>initiative<text:s/>for<text:s/>UK-Ukraine<text:s/>collaboration</text:span></text:p>
              <text:p text:style-name="P586"/>
            </table:table-cell>
            <table:table-cell table:style-name="Cell201">
              <text:p text:style-name="P587"><text:span text:style-name="T587_1">29<text:s/>February<text:s/>2024<text:s/>-<text:s/></text:span><text:span text:style-name="T587_2">Twinning<text:s/>initiative<text:s/>ToR<text:s/>prepared<text:s/>and<text:s/>included<text:s/>links<text:s/>of<text:s/>the<text:s/>corporate<text:s/>twinning<text:s/>initiative<text:s/>with<text:s/>other<text:s/>initiatives/<text:s/>platforms</text:span></text:p>
              <text:p text:style-name="P588"><text:span text:style-name="T588_1">15<text:s/>March<text:s/>2024<text:s/>-<text:s/></text:span><text:span text:style-name="T588_2">Preparation<text:s/>for<text:s/>the<text:s/>pilot<text:s/>phase<text:s/>of<text:s/>the<text:s/>corporate<text:s/>twinning<text:s/>initiative<text:s/>is<text:s/>finalised</text:span></text:p>
            </table:table-cell>
            <table:table-cell table:style-name="Cell202">
              <text:p text:style-name="P589"><text:span text:style-name="T589_1">A:<text:s/>Output<text:s/>met<text:s/>expectation</text:span></text:p>
              <text:p text:style-name="P590"/>
              <text:p text:style-name="P591"><text:span text:style-name="T591_1">The<text:s/>project<text:s/>delivered<text:s/>corporate<text:s/>twinning<text:s/>initiative<text:s/>ToRs<text:s/>and<text:s/>finished<text:s/>preparations<text:s/>for<text:s/>the<text:s/>pilot<text:s/>phase<text:s/>of<text:s/>the<text:s/>twinning<text:s/>initiative.</text:span></text:p>
            </table:table-cell>
          </table:table-row>
          <table:table-row table:style-name="Row65">
            <table:table-cell table:style-name="Cell203">
              <text:p text:style-name="P592"><text:span text:style-name="T592_1">6.1.<text:s/></text:span><text:span text:style-name="T592_2">Materials<text:s/>developed<text:s/>for<text:s/>educational<text:s/>activities<text:s/>to<text:s/>build<text:s/>the<text:s/>GoU<text:s/>and<text:s/>its<text:s/>dedicated<text:s/>agency(s)<text:s/>capabilities<text:s/>to<text:s/>reach<text:s/>investors<text:s/>and<text:s/>secure<text:s/>new<text:s/>partnerships</text:span></text:p>
            </table:table-cell>
            <table:table-cell table:style-name="Cell204">
              <text:p text:style-name="P593"><text:span text:style-name="T593_1">15<text:s/>January<text:s/>2024</text:span><text:span text:style-name="T593_2">:<text:s/>Training<text:s/>needs<text:s/>analysis<text:s/>conducted<text:s text:c="3"/></text:span></text:p>
              <text:p text:style-name="P594"><text:span text:style-name="T594_1">18<text:s/>February<text:s/>2024:<text:s/></text:span><text:span text:style-name="T594_2">GoU<text:s/>training<text:s/>curriculum<text:s/>based<text:s/>on<text:s/>the<text:s/>results<text:s/>of<text:s/>the<text:s/>training<text:s/>needs<text:s/>assessment<text:s/>developed</text:span><text:span text:style-name="T594_3"><text:s text:c="2"/></text:span></text:p>
            </table:table-cell>
            <table:table-cell table:style-name="Cell205">
              <text:p text:style-name="P595"><text:span text:style-name="T595_1">A+:<text:s/>Outputs<text:s/>moderately<text:s/>exceeded<text:s/>expectation</text:span></text:p>
              <text:p text:style-name="P596"/>
              <text:p text:style-name="P597"><text:span text:style-name="T597_1">Training<text:s/>needs<text:s/>analysis<text:s/>was<text:s/>conducted.<text:s/>Training<text:s/>curriculum<text:s/>was<text:s/>developed.</text:span></text:p>
            </table:table-cell>
          </table:table-row>
          <table:table-row table:style-name="Row66">
            <table:table-cell table:style-name="Cell206">
              <text:p text:style-name="P598"><text:span text:style-name="T598_1">6.2.<text:s/></text:span><text:span text:style-name="T598_2">Percentage<text:s/>of<text:s/>officials<text:s/>trained<text:s/>who<text:s/>report</text:span><text:span text:style-name="T598_3"> an<text:s/>increase<text:s/>in<text:s/>knowledge<text:s/>to<text:s/>attract<text:s/>private<text:s/>investments<text:s/>to<text:s/>support<text:s/>the<text:s/>reconstruction<text:s/>of<text:s/>Ukraine<text:s/>and<text:s/>commitment<text:s/>to<text:s/>use<text:s/></text:span><text:span text:style-name="T598_4">in<text:s/>their<text:s/>work</text:span><text:span text:style-name="T598_5"><text:s/>the<text:s/>knowledge<text:s/>and<text:s/>skills<text:s/>gained<text:s/>in<text:s/>the<text:s/>FDI<text:s/>training<text:s/></text:span><text:span text:style-name="T598_6"><text:s/></text:span></text:p>
            </table:table-cell>
            <table:table-cell table:style-name="Cell207">
              <text:p text:style-name="P599"><text:span text:style-name="T599_1">31<text:s/>January<text:s/>2024<text:s/>-<text:s/></text:span><text:span text:style-name="T599_2">Training<text:s/>materials<text:s/>for<text:s/>the<text:s/>FDI<text:s/>training<text:s/>developed<text:s text:c="3"/></text:span></text:p>
              <text:p text:style-name="P600"><text:span text:style-name="T600_1">15<text:s/>March<text:s/>2024<text:s/>-<text:s/></text:span><text:span text:style-name="T600_2">At<text:s/>least<text:s/>70%<text:s/>of<text:s/>officials<text:s/>who<text:s/>were<text:s/>trained<text:s/>report<text:s/>an<text:s/>increase<text:s/>in<text:s/>knowledge<text:s/>and<text:s/>at<text:s/>least<text:s/>70%<text:s/>of<text:s/>officials<text:s/>who<text:s/>were<text:s/>trained<text:s/>report<text:s/>commitment<text:s/>to<text:s/>use<text:s/>in<text:s/>their<text:s/>work<text:s/>the<text:s/>knowledge<text:s/>and<text:s/>skills<text:s/>gained<text:s/>in<text:s/>the<text:s/>FDI<text:s/>training<text:s text:c="3"/></text:span></text:p>
            </table:table-cell>
            <table:table-cell table:style-name="Cell208">
              <text:p text:style-name="P601"><text:span text:style-name="T601_1">A++:<text:s/>Outputs<text:s/>significantly<text:s/>exceeded<text:s/>expectation<text:s text:c="2"/></text:span></text:p>
              <text:p text:style-name="P602"/>
              <text:p text:style-name="P603"><text:span text:style-name="T603_1">100<text:s/>per<text:s/>cent<text:s/>of<text:s/>participants<text:s/>vs<text:s/>targeted<text:s/>70<text:s/>per<text:s/>cent<text:s/>reported<text:s/>improvement<text:s/>in<text:s/>their<text:s/>knowledge,<text:s/>as<text:s/>a<text:s/>result<text:s/>of<text:s/>the<text:s/>training,<text:s/>and<text:s/>they<text:s/>indicated<text:s/>that<text:s/>they<text:s/>would<text:s/>use<text:s/>the<text:s/>newly<text:s/>acquired<text:s/>knowledge<text:s/>and<text:s/>skills<text:s/>in<text:s/>their<text:s/>day-to-day<text:s/>work.<text:s/></text:span></text:p>
            </table:table-cell>
          </table:table-row>
          <table:table-row table:style-name="Row67">
            <table:table-cell table:style-name="Cell209" table:number-columns-spanned="3">
              <text:p text:style-name="P604"><text:span text:style-name="T604_1">UA2019<text:s/>–<text:s/>Economic<text:s/>Hub<text:s/>(2024-2025)</text:span></text:p>
            </table:table-cell>
            <table:covered-table-cell/>
            <table:covered-table-cell/>
          </table:table-row>
          <table:table-row table:style-name="Row68">
            <table:table-cell table:style-name="Cell210">
              <text:p text:style-name="P605"><text:span text:style-name="T605_1">1.1.<text:s/></text:span><text:span text:style-name="T605_2">Development<text:s/>status<text:s/>of<text:s/>the<text:s/>framework<text:s/>for<text:s/>monitoring<text:s/>and<text:s/>control<text:s/>of<text:s/>the<text:s/></text:span><text:span text:style-name="T605_3">Ukraine<text:s/>Plan</text:span><text:span text:style-name="T605_4"><text:s/>investment<text:s/>component<text:s/>implementation<text:s/>by<text:s/>Ministry<text:s/>of<text:s/>Economy<text:s/>as<text:s/>the<text:s/>National<text:s/>Coordinator<text:s/>of<text:s/>the<text:s/>Ukraine<text:s/>Facility</text:span></text:p>
              <text:p text:style-name="P606"/>
            </table:table-cell>
            <table:table-cell table:style-name="Cell211">
              <text:p text:style-name="P607"><text:span text:style-name="T607_1">August<text:s/>2024</text:span><text:span text:style-name="T607_2"><text:s/>-<text:s/></text:span><text:span text:style-name="T607_3">The<text:s/>set<text:s/>of<text:s/>documents<text:s/>for<text:s/>monitoring<text:s/>and<text:s/>control<text:s/>of<text:s/>the<text:s/>Ukraine<text:s/>Plan<text:s/>capital<text:s/>expenditures<text:s/>is<text:s/>endorsed<text:s/>by<text:s/>GoU.</text:span></text:p>
              <text:p text:style-name="P608"><text:span text:style-name="T608_1">October<text:s/>2024</text:span><text:span text:style-name="T608_2"><text:s/>-<text:s/></text:span><text:span text:style-name="T608_3">The<text:s/>set<text:s/>of<text:s/>materials<text:s/>(documents,<text:s/>processes,<text:s/>templates<text:s/>aligned<text:s/>with<text:s/>GESI<text:s/>and<text:s/>green<text:s/>agenda<text:s/>requirements<text:s/>of<text:s/>EU)<text:s/>for<text:s/>GoU<text:s/>coordination<text:s/>on<text:s/>the<text:s/></text:span><text:span text:style-name="T608_4">Ukraine<text:s/>Plan</text:span><text:span text:style-name="T608_5"><text:s/>investment<text:s/>component<text:s/>is<text:s/>endorsed<text:s/>by<text:s/>GoU.<text:s/>The<text:s/>Investment<text:s/>Pipeline<text:s/>database<text:s/>is<text:s/>available<text:s/>for<text:s/>public<text:s/>review.</text:span></text:p>
              <text:p text:style-name="P609"><text:span text:style-name="T609_1">March<text:s/>2025</text:span><text:span text:style-name="T609_2"><text:s/>-<text:s/>Blueprint<text:s/>for<text:s/>financing<text:s/>instruments<text:s/>and<text:s/>compliance<text:s/>requirements<text:s/>for<text:s/>IFI<text:s/>investments<text:s/>under<text:s/>the<text:s/>Ukraine<text:s/>Facility<text:s/>and<text:s/>other<text:s/>financial<text:s/>instruments<text:s/>available<text:s/>for<text:s/>Ukraine<text:s/>are<text:s/>submitted<text:s/>to<text:s/>the<text:s/>Ministry<text:s/>of<text:s/>Economy<text:s/>and<text:s/>approved.</text:span></text:p>
              <text:p text:style-name="P610"/>
              <text:p text:style-name="P611"/>
            </table:table-cell>
            <table:table-cell table:style-name="Cell212">
              <text:p text:style-name="P612"><text:span text:style-name="T612_1">A+:<text:s/>Outputs<text:s/>moderately<text:s/>exceeded<text:s/>expectation</text:span><text:span text:style-name="T612_2"><text:s/></text:span></text:p>
              <text:p text:style-name="P613"><text:span text:style-name="T613_1">The<text:s/>following<text:s/>set<text:s/>of<text:s/>documents<text:s/>were<text:s/>prepared<text:s/>by<text:s/>the<text:s/>project<text:s/>team<text:s/>and<text:s/>endorsed<text:s/>by<text:s/>the<text:s/>GoU:</text:span></text:p>
              <text:list text:style-name="LS19" xml:id="list70">
                <text:list-item>
                  <text:p text:style-name="P614"><text:span text:style-name="T614_1">Stakeholder<text:s/>map<text:s/>for<text:s/>each<text:s/>investment<text:s/>indicator<text:s/></text:span></text:p>
                </text:list-item>
                <text:list-item>
                  <text:p text:style-name="P615"><text:span text:style-name="T615_1">Analysis<text:s/>of<text:s/>the<text:s/>required<text:s/>budget<text:s/>funding<text:s/>for<text:s/>the<text:s/>implementation<text:s/>of<text:s/>indicators<text:s/>of<text:s/>the<text:s/>Ukraine<text:s/>Plan.</text:span></text:p>
                </text:list-item>
                <text:list-item>
                  <text:p text:style-name="P616"><text:span text:style-name="T616_1">Proposal<text:s/>of<text:s/>the<text:s/>mechanisms<text:s/>to<text:s/>provide<text:s/>20%<text:s/>non-repayable<text:s/>financial<text:s/>support<text:s/>under<text:s/>Pillar<text:s/>I<text:s/>of<text:s/>the<text:s/>Ukraine<text:s/>Facility.</text:span></text:p>
                </text:list-item>
              </text:list>
              <text:p text:style-name="P617"><text:span text:style-name="T617_1">The<text:s/>set<text:s/>of<text:s/>materials<text:s/>for<text:s/>GoU<text:s/>coordination<text:s/>on<text:s/>the<text:s/>Ukraine<text:s/>Plan<text:s/>investment<text:s/>component<text:s/>was<text:s/>endorsed<text:s/>by<text:s/>GoU<text:s/>(this<text:s/>set<text:s/>includes<text:s/>documents,<text:s/>processes,<text:s/>and<text:s/>templates<text:s/>aligned<text:s/>with<text:s/>GESI<text:s/>and<text:s/>green<text:s/>agenda<text:s/>requirements<text:s/>of<text:s/>the<text:s/>EU).<text:s/></text:span></text:p>
              <text:p text:style-name="P618"><text:span text:style-name="T618_1">Blueprint<text:s/>for<text:s/>Financing<text:s/>Instruments<text:s/>and<text:s/>Compliance<text:s/>Requirements<text:s/>related<text:s/>to<text:s/>IFI<text:s/>investments<text:s/>under<text:s/>the<text:s/>Ukraine<text:s/>Facility<text:s/>and<text:s/>other<text:s/>financial<text:s/>instruments<text:s/>available<text:s/>for<text:s/>Ukraine<text:s/>were<text:s/>submitted<text:s/>to<text:s/>the<text:s/>Ministry<text:s/>of<text:s/>Economy<text:s/>and<text:s/>approved.</text:span></text:p>
            </table:table-cell>
          </table:table-row>
          <table:table-row table:style-name="Row69">
            <table:table-cell table:style-name="Cell213">
              <text:p text:style-name="P619"><text:span text:style-name="T619_1">1.2.<text:s/></text:span><text:span text:style-name="T619_2">Development<text:s/>status<text:s/>of<text:s/>a<text:s/>methodological<text:s/>framework<text:s/>for<text:s/>evaluating<text:s/>the<text:s/>economic<text:s/>impact<text:s/>of<text:s/>reforms<text:s/>outlined<text:s/>in<text:s/>the<text:s/>Ukraine<text:s/>Plan<text:s/>and<text:s/>other<text:s/>respective<text:s/>existing<text:s/>and/or<text:s/>forthcoming<text:s/>bilateral<text:s/>and<text:s/>multilateral<text:s/>documents<text:s/>for<text:s/>2024-2027.</text:span></text:p>
            </table:table-cell>
            <table:table-cell table:style-name="Cell214">
              <text:p text:style-name="P620"><text:span text:style-name="T620_1">July<text:s/>2024<text:s/>-<text:s/></text:span><text:span text:style-name="T620_2">Economic<text:s/>analysis<text:s/>and<text:s/>modelling<text:s/>to<text:s/>assess<text:s/>the<text:s/>impact<text:s/>of<text:s/>the<text:s/>reforms<text:s/>on<text:s/>key<text:s/>economic<text:s/>variables<text:s/>is<text:s/>conducted.</text:span></text:p>
              <text:p text:style-name="P621"><text:span text:style-name="T621_1">September<text:s/>2024</text:span><text:span text:style-name="T621_2"><text:s/>-<text:s/>Paper<text:s/>on<text:s/>the<text:s/>economic<text:s/>evaluation<text:s/>of<text:s/>the<text:s/>reforms<text:s/>in<text:s/>the<text:s/>Reform<text:s/>Matrix<text:s/>for<text:s/>2024-2027<text:s/>and<text:s/>respective<text:s/>visualisation<text:s/>on<text:s/>the<text:s/>analytical<text:s/>dashboards<text:s/>of<text:s/>the<text:s/>monitoring<text:s/>results<text:s/>and<text:s/>economic<text:s/>estimates<text:s/>is<text:s/>endorsed<text:s/>by<text:s/>GoU.</text:span></text:p>
            </table:table-cell>
            <table:table-cell table:style-name="Cell215">
              <text:p text:style-name="P622"><text:span text:style-name="T622_1">A:<text:s/>Output<text:s/>met<text:s/>expectation</text:span><text:span text:style-name="T622_2"><text:s/></text:span></text:p>
              <text:p text:style-name="P623"><text:span text:style-name="T623_1">A<text:s/>paper<text:s/>on<text:s/>the<text:s/>economic<text:s/>evaluation<text:s/>of<text:s/>the<text:s/>reforms<text:s/>in<text:s/>the<text:s/>Reform<text:s/>Matrix<text:s/>for<text:s/>2024-2027<text:s/>and<text:s/>respective<text:s/>visualisation<text:s/>on<text:s/>the<text:s/>analytical<text:s/>dashboards<text:s/>of<text:s/>the<text:s/>monitoring<text:s/>results<text:s/>and<text:s/>economic<text:s/>estimates<text:s/>was<text:s/>endorsed<text:s/>by<text:s/>the<text:s/>GoU.<text:s/>Economic<text:s/>evaluation<text:s/>of<text:s/>reforms<text:s/>considered<text:s/>the<text:s/>following<text:s/>factors:<text:s/>economic<text:s/>importance<text:s/>of<text:s/>reforms,<text:s/>harmonisation<text:s/>with<text:s/>EU<text:s/>legislation,<text:s/>priority<text:s/>for<text:s/>international<text:s/>partners,<text:s/>and<text:s/>impact<text:s/>on<text:s/>the<text:s/>EU<text:s/>accession<text:s/>process.</text:span></text:p>
            </table:table-cell>
          </table:table-row>
          <table:table-row table:style-name="Row70">
            <table:table-cell table:style-name="Cell216">
              <text:p text:style-name="P624"><text:span text:style-name="T624_1">1.3.<text:s/></text:span><text:span text:style-name="T624_2">#<text:s/>consultations<text:s/>with<text:s/>key<text:s/>stakeholders<text:s/>during<text:s/>the<text:s/>development<text:s/>of<text:s/>the<text:s/>framework<text:s/>for<text:s/>monitoring<text:s/>and<text:s/>control<text:s/>of<text:s/>the<text:s/></text:span><text:span text:style-name="T624_3">Ukraine<text:s/>Plan</text:span><text:span text:style-name="T624_4"><text:s/>investment<text:s/>component<text:s/>implementation</text:span><text:span text:style-name="T624_5"><text:s/></text:span><text:span text:style-name="T624_6">and<text:s/>framework<text:s/>for<text:s/>evaluating<text:s/>the<text:s/>economic<text:s/>impact<text:s/>of<text:s/>the<text:s/>reforms<text:s/>in<text:s/>the<text:s/>Reform<text:s/>Matrix<text:s/>for<text:s/>2024-2027</text:span></text:p>
            </table:table-cell>
            <table:table-cell table:style-name="Cell217">
              <text:p text:style-name="P625"><text:span text:style-name="T625_1">September<text:s/>2024<text:s/>-<text:s/></text:span><text:span text:style-name="T625_2">8<text:s/>/<text:s/>5<text:s/>/<text:s/>3*</text:span></text:p>
              <text:p text:style-name="P626"><text:span text:style-name="T626_1">October<text:s/>2024</text:span><text:span text:style-name="T626_2"><text:s/>-<text:s/>12<text:s/>/<text:s/>8<text:s/>/<text:s/>4*</text:span></text:p>
              <text:p text:style-name="P627"><text:span text:style-name="T627_1">March<text:s/>2025</text:span><text:span text:style-name="T627_2"><text:s/>-<text:s/>15/10/5*</text:span></text:p>
              <text:p text:style-name="P628"><text:span text:style-name="T628_1">*<text:s/>#<text:s/>consultations<text:s/>/<text:s/>#<text:s/>stakeholders<text:s/>consulted<text:s/>(including<text:s/>business<text:s/>associations,<text:s/>NGOs,<text:s/>IFIs,<text:s/>GoU<text:s/>agencies)<text:s/>/<text:s/>#<text:s/>stakeholders<text:s/>representing<text:s/>women<text:s/>and<text:s/>marginalised<text:s/>groups.</text:span></text:p>
              <text:p text:style-name="P629"/>
            </table:table-cell>
            <table:table-cell table:style-name="Cell218">
              <text:p text:style-name="P630"><text:span text:style-name="T630_1">А++:<text:s/>Outputs<text:s/>substantially<text:s/>exceeded<text:s/>expectation</text:span><text:span text:style-name="T630_2"><text:s/></text:span></text:p>
              <text:p text:style-name="P631"><text:span text:style-name="T631_1">84<text:s/>/<text:s/>190<text:s/>/<text:s/>28<text:s/>consultations<text:s/>conducted.</text:span></text:p>
            </table:table-cell>
          </table:table-row>
          <table:table-row table:style-name="Row71">
            <table:table-cell table:style-name="Cell219">
              <text:p text:style-name="P632"><text:span text:style-name="T632_1">2.1.<text:s/></text:span><text:span text:style-name="T632_2">Status<text:s/>of<text:s/>creation<text:s/>of<text:s/>data-driven<text:s/>economic<text:s/>development<text:s/>strategies<text:s/>for<text:s/>preselected<text:s/>frontline<text:s/>regions<text:s/>of<text:s/>Ukraine</text:span></text:p>
              <text:p text:style-name="P633"/>
            </table:table-cell>
            <table:table-cell table:style-name="Cell220">
              <text:p text:style-name="P634"><text:span text:style-name="T634_1">July<text:s/>2024<text:s/>-<text:s/></text:span><text:span text:style-name="T634_2">Kharkiv<text:s/>economic<text:s/>revitalisation<text:s/>strategy<text:s/>concept<text:s/>is<text:s/>developed,<text:s/>based<text:s/>on<text:s/>an<text:s/>analysis<text:s/>of<text:s/>the<text:s/>economic<text:s/>situation<text:s/>and<text:s/>potential<text:s/>economic,<text:s/>social,<text:s/>and<text:s/>security<text:s/>impacts<text:s/>of<text:s/>proposed<text:s/>regulations<text:s/>and<text:s/>presented<text:s/>to<text:s/>the<text:s/>Ministry<text:s/>of<text:s/>Economy.</text:span></text:p>
              <text:p text:style-name="P635"><text:span text:style-name="T635_1">September<text:s/>2024<text:s/>-<text:s/></text:span><text:span text:style-name="T635_2">Economic<text:s/>revitalisation<text:s/>strategy<text:s/>concepts<text:s/>for<text:s/>preselected<text:s/>frontline<text:s/>regions<text:s/>are<text:s/>developed<text:s/>based<text:s/>on<text:s/>analysis<text:s/>of<text:s/>the<text:s/>economic<text:s/>situation<text:s/>and<text:s/>potential<text:s/>economic,<text:s/>social,<text:s/>and<text:s/>security<text:s/></text:span><text:span text:style-name="T635_3">impacts<text:s/>of<text:s/>proposed<text:s/>regulations<text:s/>and<text:s/>submitted<text:s/>to<text:s/>the<text:s/>Ministry<text:s/>of<text:s/>Economy.<text:s/></text:span><text:span text:style-name="T635_4"><text:s/></text:span></text:p>
              <text:p text:style-name="P636"/>
            </table:table-cell>
            <table:table-cell table:style-name="Cell221">
              <text:p text:style-name="P637"><text:span text:style-name="T637_1">A:<text:s/>Output<text:s/>met<text:s/>expectation</text:span><text:span text:style-name="T637_2"><text:s/></text:span></text:p>
              <text:p text:style-name="P638"><text:span text:style-name="T638_1">Kharkiv<text:s/>economic<text:s/>revitalisation<text:s/>strategy<text:s/>concept<text:s/>developed<text:s/>and<text:s/>submitted<text:s/>to<text:s/>the<text:s/>Ministry<text:s/>of<text:s/>Economy,<text:s/>considering<text:s/>the<text:s/>economic<text:s/>situation,<text:s/>key<text:s/>risks<text:s/>for<text:s/>the<text:s/>economy<text:s/>of<text:s/>Kharkiv,<text:s/>the<text:s/>impact<text:s/>on<text:s/>the<text:s/>economic<text:s/>structure<text:s/>during<text:s/>the<text:s/>war<text:s/>and<text:s/>including<text:s/>recommendations<text:s/>for<text:s/>the<text:s/>GoU<text:s/>regarding<text:s/>business<text:s/>stimulation<text:s/>and<text:s/>compensatory<text:s/>mechanisms<text:s/>for<text:s/>the<text:s/>population.<text:s/></text:span></text:p>
              <text:p text:style-name="P639"><text:span text:style-name="T639_1">Economic<text:s/>revitalisation<text:s/>strategy<text:s/>concept<text:s/>for<text:s/>all<text:s/>preselected<text:s/>frontline<text:s/>regions<text:s/>–<text:s/>Chernihiv,<text:s/>Sumy,<text:s/>Kharkiv,<text:s/>Luhansk,<text:s/>Donetsk,<text:s/></text:span><text:span text:style-name="T639_2">Dnipropetrovsk,<text:s/>Zaporizhzhia,<text:s/>Kherson,<text:s/>Mykolaiv,<text:s/>and<text:s/>Odesa<text:s/>–<text:s/>were<text:s/>developed<text:s/>and<text:s/>submitted<text:s/>to<text:s/>the<text:s/>Ministry<text:s/>of<text:s/>Economy</text:span></text:p>
            </table:table-cell>
          </table:table-row>
          <table:table-row table:style-name="Row72">
            <table:table-cell table:style-name="Cell222">
              <text:p text:style-name="P640"><text:span text:style-name="T640_1">2.2.<text:s/></text:span><text:span text:style-name="T640_2">#<text:s/>policy<text:s/>briefs*<text:s/>on<text:s/>the<text:s/>implementation<text:s/>of<text:s/>the<text:s/>National<text:s/>Revenue<text:s/>Strategy<text:s/>(NRS),<text:s/>public<text:s/>finances,<text:s/>and<text:s/>transparency<text:s/>issues<text:s/>prepared<text:s/>at<text:s/>the<text:s/>request<text:s/>of<text:s/>the<text:s/>reform<text:s/>owner<text:s/>and<text:s/>direct<text:s/>beneficiaries</text:span></text:p>
            </table:table-cell>
            <table:table-cell table:style-name="Cell223">
              <text:p text:style-name="P641"><text:span text:style-name="T641_1">October<text:s/>2024</text:span><text:span text:style-name="T641_2"><text:s/>–<text:s/>2/1</text:span></text:p>
              <text:p text:style-name="P642"><text:span text:style-name="T642_1">January<text:s/>2025</text:span><text:span text:style-name="T642_2"><text:s/>–<text:s/>3/2</text:span></text:p>
              <text:p text:style-name="P643"><text:span text:style-name="T643_1">March<text:s/>2025</text:span><text:span text:style-name="T643_2"><text:s/>–<text:s/>4/3</text:span></text:p>
              <text:p text:style-name="P644"><text:span text:style-name="T644_1">#<text:s/>of<text:s/>policy<text:s/>briefs<text:s/>/#<text:s/>of<text:s/>policy<text:s/>briefs<text:s/>with<text:s/>GESI<text:s/>impact<text:s/>analysis<text:s/>of<text:s/>budget<text:s/>policy<text:s/>options</text:span></text:p>
            </table:table-cell>
            <table:table-cell table:style-name="Cell224">
              <text:p text:style-name="P645"><text:span text:style-name="T645_1">A:<text:s/>Output<text:s/>met<text:s/>expectation</text:span><text:span text:style-name="T645_2"><text:s/></text:span></text:p>
              <text:p text:style-name="P646"><text:span text:style-name="T646_1">4<text:s/>/<text:s/>3<text:s/>policy<text:s/>briefs<text:s/>prepared.</text:span></text:p>
            </table:table-cell>
          </table:table-row>
          <table:table-row table:style-name="Row73">
            <table:table-cell table:style-name="Cell225">
              <text:p text:style-name="P647"><text:span text:style-name="T647_1">2.3.<text:s/></text:span><text:span text:style-name="T647_2">#<text:s/>consultations<text:s/>with<text:s/>stakeholders<text:s/></text:span></text:p>
            </table:table-cell>
            <table:table-cell table:style-name="Cell226">
              <text:p text:style-name="P648"><text:span text:style-name="T648_1">October<text:s/>2024</text:span><text:span text:style-name="T648_2"><text:s/>-<text:s/>10<text:s/>/5/3/1</text:span></text:p>
              <text:p text:style-name="P649"><text:span text:style-name="T649_1">January<text:s/>2025</text:span><text:span text:style-name="T649_2"><text:s/>-<text:s/>20/10/8/2</text:span></text:p>
              <text:p text:style-name="P650"><text:span text:style-name="T650_1">March<text:s/>2025</text:span><text:span text:style-name="T650_2"><text:s/>-<text:s/>30/20/17/5</text:span></text:p>
              <text:p text:style-name="P651"><text:span text:style-name="T651_1">*<text:s/>#<text:s/>of<text:s/>consultations<text:s/>/<text:s/>#<text:s/>of<text:s/>stakeholders<text:s/>consulted<text:s/>/<text:s/>#<text:s/>of<text:s/>non-governmental<text:s/>stakeholders,<text:s/>including<text:s/>business,<text:s/>expert<text:s/>society<text:s/>/<text:s/>#<text:s/>of<text:s/>stakeholders<text:s/>representing<text:s/>women<text:s/>and<text:s/>marginalised<text:s/>groups.</text:span></text:p>
            </table:table-cell>
            <table:table-cell table:style-name="Cell227">
              <text:p text:style-name="P652"><text:span text:style-name="T652_1">C:<text:s/>Output<text:s/>substantially<text:s/>did<text:s/>not<text:s/>meet<text:s/>expectation</text:span></text:p>
              <text:p text:style-name="P653"><text:span text:style-name="T653_1">16<text:s/>/8<text:s/>/<text:s/>5/<text:s/>1<text:s/>consultations<text:s/>conducted<text:s/>(underperformance<text:s/>due<text:s/>to<text:s/>a<text:s/>change<text:s/>in<text:s/>ministerial<text:s/>priorities)</text:span></text:p>
            </table:table-cell>
          </table:table-row>
          <table:table-row table:style-name="Row74">
            <table:table-cell table:style-name="Cell228">
              <text:p text:style-name="P654"><text:span text:style-name="T654_1">3.1.<text:s/>#<text:s/>public<text:s/>events<text:s/>with<text:s/>GoU<text:s/>and<text:s/>other<text:s/>key<text:s/>stakeholders<text:s/>(non-governmental,<text:s/>CSOs/NGOs,<text:s/>business,<text:s/>marginalised<text:s/>groups,<text:s/>international)<text:s/>on<text:s/>coalition<text:s/>building<text:s/>to<text:s/>support<text:s/>evidence-based<text:s/>public<text:s/>finance<text:s/>policy<text:s/>and<text:s/>pension<text:s/>reform<text:s/>implementation<text:s/>(including<text:s/>GESI<text:s/>lens)<text:s/></text:span><text:span text:style-name="T654_2"><text:s/></text:span></text:p>
            </table:table-cell>
            <table:table-cell table:style-name="Cell229">
              <text:p text:style-name="P655"><text:span text:style-name="T655_1">September<text:s/>2024</text:span><text:span text:style-name="T655_2"><text:s/>–<text:s/>1</text:span></text:p>
              <text:p text:style-name="P656"><text:span text:style-name="T656_1">November<text:s/>2024</text:span><text:span text:style-name="T656_2"><text:s/>–<text:s/>2<text:s/></text:span></text:p>
              <text:p text:style-name="P657"><text:span text:style-name="T657_1">March<text:s/>2025</text:span><text:span text:style-name="T657_2"><text:s/>–<text:s/>5<text:s/></text:span></text:p>
            </table:table-cell>
            <table:table-cell table:style-name="Cell230">
              <text:p text:style-name="P658"><text:span text:style-name="T658_1">A:<text:s/>Output<text:s/>met<text:s/>expectation</text:span></text:p>
              <text:p text:style-name="P659"><text:span text:style-name="T659_1">5<text:s/>events<text:s/>held</text:span></text:p>
            </table:table-cell>
          </table:table-row>
          <table:table-row table:style-name="Row75">
            <table:table-cell table:style-name="Cell231">
              <text:p text:style-name="P660"><text:span text:style-name="T660_1">3.2.<text:s/>#<text:s/>communication<text:s/>products<text:s/></text:span></text:p>
              <text:p text:style-name="P661"><text:span text:style-name="T661_1">(articles,<text:s/>posts,<text:s/>presentations,<text:s/>analytical<text:s/>notes,<text:s/>etc.)<text:s/>on<text:s/>pension<text:s/>system<text:s/>reform<text:s/>and<text:s/>NRS<text:s/>implementation<text:s/>developed,<text:s/>including<text:s/>products<text:s/>prepared<text:s/>on<text:s/>request<text:s/>and<text:s/>on<text:s/>behalf<text:s/>of<text:s/>the<text:s/>reform<text:s/>owner</text:span></text:p>
            </table:table-cell>
            <table:table-cell table:style-name="Cell232">
              <text:p text:style-name="P662"><text:span text:style-name="T662_1">September<text:s/>2024</text:span><text:span text:style-name="T662_2"><text:s/>–<text:s/>20</text:span></text:p>
              <text:p text:style-name="P663"><text:span text:style-name="T663_1">December<text:s/>2024</text:span><text:span text:style-name="T663_2"><text:s/>–<text:s/>50</text:span></text:p>
              <text:p text:style-name="P664"><text:span text:style-name="T664_1">March<text:s/>2025</text:span><text:span text:style-name="T664_2"><text:s/>-<text:s/>100</text:span></text:p>
            </table:table-cell>
            <table:table-cell table:style-name="Cell233">
              <text:p text:style-name="P665"><text:span text:style-name="T665_1">А++:<text:s/>Outputs<text:s/>substantially<text:s/>exceeded<text:s/>expectation</text:span><text:span text:style-name="T665_2"><text:s/></text:span></text:p>
              <text:p text:style-name="P666"><text:span text:style-name="T666_1">310<text:s/>communication<text:s/>products<text:s/>prepared.</text:span></text:p>
            </table:table-cell>
          </table:table-row>
          <table:table-row table:style-name="Row76">
            <table:table-cell table:style-name="Cell234">
              <text:p text:style-name="P667"><text:span text:style-name="T667_1">4.1.<text:s/>#<text:s/>analytical<text:s/>supporting<text:s/>documents<text:s/>on<text:s/>economic<text:s/>security<text:s/>issues<text:s/>and<text:s/>implementing<text:s/>obligations<text:s/>under<text:s/>the<text:s/>Ukraine<text:s/>Plan<text:s/>prepared<text:s/>at<text:s/>the<text:s/>request<text:s/>of<text:s/>the<text:s/>Committee<text:s/>on<text:s/>Finance,<text:s/>Taxation<text:s/>and<text:s/>Customs<text:s/>Policy</text:span></text:p>
            </table:table-cell>
            <table:table-cell table:style-name="Cell235">
              <text:p text:style-name="P668"><text:span text:style-name="T668_1">October<text:s/>2024</text:span><text:span text:style-name="T668_2"><text:s/>–<text:s/>5</text:span></text:p>
              <text:p text:style-name="P669"><text:span text:style-name="T669_1">December<text:s/>2024</text:span><text:span text:style-name="T669_2"><text:s/>–<text:s/>10</text:span></text:p>
              <text:p text:style-name="P670"><text:span text:style-name="T670_1">March<text:s/>2025</text:span><text:span text:style-name="T670_2"><text:s/>-<text:s/>20</text:span></text:p>
            </table:table-cell>
            <table:table-cell table:style-name="Cell236">
              <text:p text:style-name="P671"><text:span text:style-name="T671_1">A+:<text:s/>Outputs<text:s/>moderately<text:s/>exceeded<text:s/>expectation</text:span><text:span text:style-name="T671_2"><text:s/></text:span></text:p>
              <text:p text:style-name="P672"><text:span text:style-name="T672_1">29<text:s/>analytical<text:s/>documents<text:s/>prepared.</text:span></text:p>
            </table:table-cell>
          </table:table-row>
          <table:table-row table:style-name="Row77">
            <table:table-cell table:style-name="Cell237">
              <text:p text:style-name="P673"><text:span text:style-name="T673_1">4.2.<text:s/>Level<text:s/>of<text:s/>enhancement<text:s/>in<text:s/>inclusivity<text:s/>and<text:s/>gender-sensitive<text:s/>analytical<text:s/>capacity<text:s/>in<text:s/>Parliamentary<text:s/></text:span><text:span text:style-name="T673_2">oversight</text:span></text:p>
            </table:table-cell>
            <table:table-cell table:style-name="Cell238">
              <text:p text:style-name="P674"><text:span text:style-name="T674_1">October<text:s/>2024<text:s/>-<text:s/></text:span><text:span text:style-name="T674_2">At<text:s/>least<text:s/>50%<text:s/>of<text:s/>analytical<text:s/>and<text:s/>communication<text:s/>materials<text:s/>developed<text:s/>for<text:s/>the<text:s/>Committee<text:s/>on<text:s/>Finance,<text:s/>Taxation<text:s/>and<text:s/>Customs<text:s/>Policy<text:s/></text:span><text:span text:style-name="T674_3">oversight<text:s/>practices<text:s/>include<text:s/>a<text:s/>specific<text:s/>section<text:s/>on<text:s/>GESI<text:s/>impacts<text:s/>and<text:s/>considerations</text:span></text:p>
              <text:p text:style-name="P675"><text:span text:style-name="T675_1">December<text:s/>2024<text:s/>-<text:s/></text:span><text:span text:style-name="T675_2">The<text:s/>developed<text:s/>analytical<text:s/>materials<text:s/>including<text:s/>GESI<text:s/>impacts<text:s/>and<text:s/>considerations<text:s/>are<text:s/>discussed<text:s/>with<text:s/>governmental<text:s/>and<text:s/>non-governmental<text:s/>stakeholders</text:span></text:p>
              <text:p text:style-name="P676"><text:span text:style-name="T676_1">March<text:s/>2025</text:span><text:span text:style-name="T676_2"><text:s/>-<text:s/>The<text:s/>developed<text:s/>recommendations<text:s/>suggesting<text:s/>specific<text:s/>measures<text:s/>to<text:s/>enhance<text:s/>gender<text:s/>equality<text:s/>and<text:s/>social<text:s/>inclusion<text:s/>in<text:s/>the<text:s/>legislative<text:s/>and<text:s/>oversight<text:s/>processes<text:s/>approved<text:s/>by<text:s/>the<text:s/>Committee<text:s/>on<text:s/>Finance,<text:s/>Taxation<text:s/>and<text:s/>Customs<text:s/>Policy.</text:span></text:p>
            </table:table-cell>
            <table:table-cell table:style-name="Cell239">
              <text:p text:style-name="P677"><text:span text:style-name="T677_1">A:<text:s/>Output<text:s/>met<text:s/>expectation</text:span></text:p>
              <text:p text:style-name="P678"><text:span text:style-name="T678_1">The<text:s/>developed<text:s/>recommendations<text:s/>suggesting<text:s/>specific<text:s/>measures<text:s/>to<text:s/>enhance<text:s/>gender<text:s/>equality<text:s/>and<text:s/>social<text:s/>inclusion<text:s/>in<text:s/>the<text:s/>legislative<text:s/>and<text:s/></text:span><text:span text:style-name="T678_2">oversight<text:s/>processes<text:s/>were<text:s/>approved<text:s/>by<text:s/>the<text:s/>Committee<text:s/>on<text:s/>Finance,<text:s/>Taxation<text:s/>and<text:s/>Customs<text:s/>Policy.</text:span></text:p>
            </table:table-cell>
          </table:table-row>
          <table:table-row table:style-name="Row78">
            <table:table-cell table:style-name="Cell240" table:number-columns-spanned="3">
              <text:p text:style-name="P679"><text:span text:style-name="T679_1">UA2020<text:s/>–<text:s/>City-Ukraine<text:s/>Hub<text:s/>(2024-2025)</text:span></text:p>
            </table:table-cell>
            <table:covered-table-cell/>
            <table:covered-table-cell/>
          </table:table-row>
          <table:table-row table:style-name="Row79">
            <table:table-cell table:style-name="Cell241">
              <text:p text:style-name="P680"><text:span text:style-name="T680_1">1.1.<text:s/></text:span><text:span text:style-name="T680_2">Incorporation<text:s/>of<text:s/>GESI<text:s/>principles<text:s/>into<text:s/>the<text:s/>developed<text:s/>recommendations<text:s/>on<text:s/>the<text:s/>single-window<text:s/>investment<text:s/>agency<text:s/>establishment</text:span></text:p>
            </table:table-cell>
            <table:table-cell table:style-name="Cell242">
              <text:p text:style-name="P681"><text:span text:style-name="T681_1">March<text:s/>2025<text:s/>-<text:s/></text:span><text:span text:style-name="T681_2">Developed<text:s/>recommendations<text:s/>on<text:s/>a<text:s/>single-window<text:s/>investment<text:s/>agency<text:s/>establishment<text:s/>consider</text:span><text:span text:style-name="T681_3"><text:s/></text:span><text:span text:style-name="T681_4">the<text:s/>interests<text:s/>and<text:s/>needs<text:s/>of<text:s/>women<text:s/>and<text:s/>marginalised<text:s/>groups</text:span></text:p>
            </table:table-cell>
            <table:table-cell table:style-name="Cell243">
              <text:p text:style-name="P682"><text:span text:style-name="T682_1">A:<text:s/>Output<text:s/>met<text:s/>expectation</text:span><text:span text:style-name="T682_2"><text:s/></text:span></text:p>
              <text:p text:style-name="P683"><text:span text:style-name="T683_1">Developed<text:s/>recommendations<text:s/>on<text:s/>the<text:s/>SWIA<text:s/>establishment<text:s/>took<text:s/>into<text:s/>account<text:s/>the<text:s/>interests<text:s/>and<text:s/>needs<text:s/>of<text:s/>women<text:s/>and<text:s/>marginalised<text:s/>groups<text:s/>and<text:s/></text:span><text:span text:style-name="T683_2">were<text:s/>approved</text:span><text:span text:style-name="T683_3"><text:s/>by<text:s/>the<text:s/></text:span><text:span text:style-name="T683_4">UkraineInvest<text:s/></text:span><text:span text:style-name="T683_5">Supervisory<text:s/>Board.</text:span></text:p>
            </table:table-cell>
          </table:table-row>
          <table:table-row table:style-name="Row80">
            <table:table-cell table:style-name="Cell244">
              <text:p text:style-name="P684"><text:span text:style-name="T684_1">1.2.<text:s/></text:span><text:span text:style-name="T684_2">#<text:s/>consultations<text:s/>with<text:s/>governmental<text:s/>and<text:s/>non-governmental<text:s/>stakeholders<text:s/>on<text:s/>establishing<text:s/>a<text:s/>single-window<text:s/>investment<text:s/>agency</text:span></text:p>
            </table:table-cell>
            <table:table-cell table:style-name="Cell245">
              <text:p text:style-name="P685"><text:span text:style-name="T685_1">November<text:s/>2024</text:span><text:span text:style-name="T685_2"><text:s/>-<text:s/></text:span><text:span text:style-name="T685_3">1/<text:s/>4/<text:s/>3/<text:s/>at<text:s/>least<text:s/>50%<text:s/>of<text:s/>stakeholders<text:s/>are<text:s/>represented<text:s/>by<text:s/>women*</text:span></text:p>
              <text:p text:style-name="P686"><text:span text:style-name="T686_1">March<text:s/>2025</text:span><text:span text:style-name="T686_2"><text:s/>-<text:s/></text:span><text:span text:style-name="T686_3">3/<text:s/>10/<text:s/>3/<text:s/>at<text:s/>least<text:s/>50%<text:s/>of<text:s/>stakeholders<text:s/>are<text:s/>represented<text:s/>by<text:s/>women*</text:span></text:p>
              <text:p text:style-name="P687"><text:span text:style-name="T687_1">*<text:s/>#<text:s/>of<text:s/>consultations<text:s/>/<text:s/>#<text:s/>of<text:s/>stakeholders<text:s/>consulted<text:s/>/<text:s/>#<text:s/>of<text:s/>non-governmental<text:s/>stakeholders</text:span></text:p>
            </table:table-cell>
            <table:table-cell table:style-name="Cell246">
              <text:p text:style-name="P688"><text:span text:style-name="T688_1">B:<text:s/>Outputs<text:s/>moderately<text:s/>did<text:s/>not<text:s/>meet<text:s/>expectation</text:span></text:p>
              <text:p text:style-name="P689"><text:span text:style-name="T689_1">9</text:span><text:span text:style-name="T689_2">/</text:span><text:span text:style-name="T689_3">20</text:span><text:span text:style-name="T689_4">/11<text:s/>consultations<text:s/></text:span><text:span text:style-name="T689_5">were<text:s/>conducted</text:span><text:span text:style-name="T689_6">.<text:s/></text:span><text:span text:style-name="T689_7">Gender<text:s/>disaggregated<text:s/>data<text:s/>not<text:s/>provided.<text:s/></text:span></text:p>
            </table:table-cell>
          </table:table-row>
          <table:table-row table:style-name="Row81">
            <table:table-cell table:style-name="Cell247">
              <text:p text:style-name="P690"><text:span text:style-name="T690_1">2.1.<text:s/></text:span><text:span text:style-name="T690_2">Alignment<text:s/>of<text:s/>the<text:s/>developed<text:s/>expert<text:s/>recommendations<text:s/>on<text:s/>Ukraine’s<text:s/>financial<text:s/>ecosystem<text:s/>modernisation<text:s/>and<text:s/>corporate<text:s/>governance</text:span><text:span text:style-name="T690_3"><text:s/></text:span><text:span text:style-name="T690_4">with<text:s/>the<text:s/>EU<text:s/>acquis<text:s/>and<text:s/>relevant<text:s/>Ukraine’s<text:s/>obligations</text:span></text:p>
              <text:p text:style-name="P691"/>
            </table:table-cell>
            <table:table-cell table:style-name="Cell248">
              <text:p text:style-name="P692"><text:span text:style-name="T692_1">December<text:s/>2024</text:span><text:span text:style-name="T692_2"><text:s/>-<text:s/></text:span><text:span text:style-name="T692_3">Developed<text:s/>legal<text:s/>and<text:s/>regulatory<text:s/>recommendations<text:s/>and<text:s/>solutions<text:s/>to<text:s/>improve<text:s/>arbitration<text:s/>and<text:s/>dispute<text:s/>resolution<text:s/>in<text:s/>Ukraine<text:s/>(to<text:s/>improve<text:s/>investor<text:s/>protection<text:s/>and<text:s/>attract<text:s/>private<text:s/>sector<text:s/>investment)<text:s/>and<text:s/>developed<text:s/>recommendations<text:s/>and<text:s/>solutions<text:s/>on<text:s/>green<text:s/>and<text:s/>sustainable<text:s/>finance<text:s/>(namely,<text:s/>on<text:s/>infrastructure<text:s/>for<text:s/>the<text:s/>future,<text:s/>a<text:s/>just<text:s/>transition<text:s/>and<text:s/>the<text:s/>move<text:s/>to<text:s/>net-zero,<text:s/>impact<text:s/>investments)<text:s/>–<text:s/>are<text:s/>aligned<text:s/>with<text:s/>the<text:s/>EU<text:s/>acquis<text:s/>and<text:s/>relevant<text:s/>Ukraine’s<text:s/>obligations</text:span></text:p>
              <text:p text:style-name="P693"><text:span text:style-name="T693_1">February<text:s/>2025</text:span><text:span text:style-name="T693_2"><text:s/>-<text:s/></text:span><text:span text:style-name="T693_3">Developed<text:s/>digital<text:s/>solutions<text:s/>in<text:s/>Anti-Money<text:s/>Laundering<text:s/>(AML)<text:s/>to<text:s/>address<text:s/>investor<text:s/>confidence<text:s/>–<text:s/>are<text:s/>aligned<text:s/>with<text:s/>the<text:s/>EU<text:s/>acquis<text:s/>and<text:s/>relevant<text:s/>Ukraine’s<text:s/>obligations</text:span></text:p>
              <text:p text:style-name="P694"><text:span text:style-name="T694_1">March<text:s/>2025</text:span><text:span text:style-name="T694_2"><text:s/>-<text:s/></text:span><text:span text:style-name="T694_3">Developed<text:s/>solutions<text:s/>on<text:s/>improving<text:s/>Ukraine's<text:s/>financial<text:s/>ecosystem<text:s/>to<text:s/>attract<text:s/>FDI,<text:s/>improve<text:s/>exports<text:s/>and<text:s/>develop<text:s/>human<text:s/>capital<text:s/>–<text:s/>are<text:s/>aligned<text:s/>with<text:s/>the<text:s/>EU<text:s/>acquis<text:s/>and<text:s/>relevant<text:s/>Ukraine’s<text:s/>obligations.<text:s/>Developed<text:s/>recommendations<text:s/>on<text:s/>enhancing<text:s/>Ukraine’s<text:s/>corporate<text:s/>governance<text:s/>regime<text:s/>and<text:s/>framework<text:s/>–<text:s/>are<text:s/></text:span><text:span text:style-name="T694_4">aligned<text:s/>with<text:s/>the<text:s/>EU<text:s/>acquis<text:s/>and<text:s/>relevant<text:s/>Ukraine’s<text:s/>obligations.</text:span></text:p>
            </table:table-cell>
            <table:table-cell table:style-name="Cell249">
              <text:p text:style-name="P695"><text:span text:style-name="T695_1">A:<text:s/>Output<text:s/>met<text:s/>expectation</text:span><text:span text:style-name="T695_2"><text:s/></text:span></text:p>
              <text:p text:style-name="P696"><text:span text:style-name="T696_1">Developed<text:s/>legal<text:s/>and<text:s/>regulatory<text:s/>recommendations<text:s/>and<text:s/>solutions<text:s/>to<text:s/>improve<text:s/>arbitration<text:s/>and<text:s/>dispute<text:s/>resolution<text:s/>in<text:s/>Ukraine</text:span><text:span text:style-name="T696_2">,<text:s/>along<text:s/>with</text:span><text:span text:style-name="T696_3"><text:s/>developed<text:s/>recommendations<text:s/>and<text:s/>solutions<text:s/>on<text:s/>green<text:s/>and<text:s/>sustainable<text:s/>finance<text:s/>–<text:s/></text:span><text:span text:style-name="T696_4">we</text:span><text:span text:style-name="T696_5">re<text:s/>aligned<text:s/>with<text:s/>the<text:s/>EU<text:s/>acquis<text:s/>and<text:s/>relevant<text:s/>Ukraine’s<text:s/>obligations</text:span><text:span text:style-name="T696_6">.</text:span></text:p>
              <text:p text:style-name="P697"><text:span text:style-name="T697_1">Developed<text:s/>digital<text:s/>solutions<text:s/>in<text:s/>AML<text:s/>to<text:s/>address<text:s/>investor<text:s/>confidence<text:s/>–<text:s/></text:span><text:span text:style-name="T697_2">we</text:span><text:span text:style-name="T697_3">re<text:s/>aligned<text:s/>with<text:s/>the<text:s/>EU<text:s/>acquis<text:s/>and<text:s/>relevant<text:s/>Ukraine’s<text:s/>obligations</text:span><text:span text:style-name="T697_4">.</text:span></text:p>
            </table:table-cell>
          </table:table-row>
          <table:table-row table:style-name="Row82">
            <table:table-cell table:style-name="Cell250">
              <text:p text:style-name="P698"><text:span text:style-name="T698_1">2.2.<text:s/></text:span><text:span text:style-name="T698_2">#<text:s/>businesses<text:s/>that<text:s/>established<text:s/>business-to-business<text:s/>linkages/</text:span><text:span text:style-name="T698_3"><text:s/></text:span><text:span text:style-name="T698_4">increased<text:s/>exports/</text:span><text:span text:style-name="T698_5"><text:s/></text:span><text:span text:style-name="T698_6">received<text:s/>assistance<text:s/>to<text:s/>access<text:s/>finance<text:s/>through<text:s/>the<text:s/>project</text:span></text:p>
            </table:table-cell>
            <table:table-cell table:style-name="Cell251">
              <text:p text:style-name="P699"><text:span text:style-name="T699_1">March<text:s/>2025</text:span><text:span text:style-name="T699_2"><text:s/>-<text:s/></text:span><text:span text:style-name="T699_3">At<text:s/>least<text:s/>5<text:s/>partnerships<text:s/>established/</text:span><text:span text:style-name="T699_4"><text:s/></text:span><text:span text:style-name="T699_5">companies<text:s/>assisted</text:span></text:p>
            </table:table-cell>
            <table:table-cell table:style-name="Cell252">
              <text:p text:style-name="P700"><text:span text:style-name="T700_1">A+:<text:s/>Outputs<text:s/>moderately<text:s/>exceeded<text:s/>expectation</text:span><text:span text:style-name="T700_2"><text:s/></text:span></text:p>
              <text:p text:style-name="P701"><text:span text:style-name="T701_1">The<text:s/>project<text:s/>team<text:s/>supported<text:s/>nine<text:s/>businesses<text:s/>and<text:s/>developed<text:s/>respective<text:s/>case<text:s/>studies<text:s/>for<text:s/>each<text:s/>of<text:s/>the<text:s/>nine<text:s/>partnerships.</text:span></text:p>
            </table:table-cell>
          </table:table-row>
          <table:table-row table:style-name="Row83">
            <table:table-cell table:style-name="Cell253">
              <text:p text:style-name="P702"><text:span text:style-name="T702_1">3.1.<text:s/></text:span><text:span text:style-name="T702_2">#<text:s/>public<text:s/>servants<text:s/>(central<text:s/>and<text:s/>local<text:s/>governments<text:s/>and<text:s/>regional<text:s/>authorities),<text:s/>who<text:s/>passed<text:s/>the<text:s/>specially<text:s/>prepared<text:s/>training</text:span></text:p>
              <text:p text:style-name="P703"/>
            </table:table-cell>
            <table:table-cell table:style-name="Cell254">
              <text:p text:style-name="P704"><text:span text:style-name="T704_1">March<text:s/>2025</text:span><text:span text:style-name="T704_2"><text:s/>-<text:s/></text:span><text:span text:style-name="T704_3">12/7/5*</text:span></text:p>
              <text:p text:style-name="P705"><text:span text:style-name="T705_1">#<text:s/>of<text:s/>public<text:s/>servants<text:s/>educated/<text:s/>#<text:s/>Male<text:s/>/<text:s/>#<text:s/>Female</text:span></text:p>
            </table:table-cell>
            <table:table-cell table:style-name="Cell255">
              <text:p text:style-name="P706"><text:span text:style-name="T706_1">А++:<text:s/>Outputs<text:s/>substantially<text:s/>exceeded<text:s/>expectation</text:span></text:p>
              <text:p text:style-name="P707"><text:span text:style-name="T707_1">108/47/61</text:span></text:p>
              <text:p text:style-name="P708"><text:span text:style-name="T708_1">Some<text:s/>certified<text:s/>training<text:s/>programmes<text:s/>take<text:s/>up<text:s/>to<text:s/>six<text:s/>months<text:s/>to<text:s/>complete,<text:s/>and<text:s/>the<text:s/>project<text:s/>team<text:s/>expects<text:s/>at<text:s/>least<text:s/>an<text:s/>additional<text:s/>34<text:s/>participants<text:s/>to<text:s/>complete<text:s/>their<text:s/>training<text:s/>within<text:s/>the<text:s/>next</text:span><text:span text:style-name="T708_2"><text:s/>six</text:span><text:span text:style-name="T708_3"><text:s/>months.</text:span></text:p>
            </table:table-cell>
          </table:table-row>
          <table:table-row table:style-name="Row84">
            <table:table-cell table:style-name="Cell256">
              <text:p text:style-name="P709"><text:span text:style-name="T709_1">3.2.<text:s/>#<text:s/>private<text:s/>sector<text:s/>firms’<text:s/>representatives<text:s/>and<text:s/>individuals<text:s/>(including<text:s/>government<text:s/>officials,<text:s/>professionals,<text:s/>representatives<text:s/>of<text:s/>the<text:s/>workforce,<text:s/>and<text:s/>marginalised<text:s/>groups),<text:s/>who<text:s/>passed<text:s/>the<text:s/>specially<text:s/>prepared<text:s/>training<text:s/>and<text:s/>workshops</text:span></text:p>
            </table:table-cell>
            <table:table-cell table:style-name="Cell257">
              <text:p text:style-name="P710"><text:span text:style-name="T710_1">December<text:s/>2024</text:span><text:span text:style-name="T710_2"><text:s/>–<text:s/>40</text:span></text:p>
              <text:p text:style-name="P711"><text:span text:style-name="T711_1">March<text:s/>2025</text:span><text:span text:style-name="T711_2"><text:s/>-<text:s/>100</text:span></text:p>
            </table:table-cell>
            <table:table-cell table:style-name="Cell258">
              <text:p text:style-name="P712"><text:span text:style-name="T712_1">A+:<text:s/>Outputs<text:s/>moderately<text:s/>exceeded<text:s/>expectation</text:span></text:p>
              <text:p text:style-name="P713"><text:span text:style-name="T713_1">220</text:span></text:p>
              <text:p text:style-name="P714"><text:span text:style-name="T714_1">Some<text:s/>certified<text:s/>training<text:s/>programmes<text:s/>take<text:s/>up<text:s/>to<text:s/>six<text:s/>months<text:s/>to<text:s/>complete,<text:s/>and<text:s/>the<text:s/>project<text:s/>team<text:s/>expects<text:s/>at<text:s/>least<text:s/>100<text:s/>additional<text:s/>participants<text:s/>to<text:s/>complete<text:s/>their<text:s/>training<text:s/>within<text:s/>the<text:s/>next<text:s/></text:span><text:span text:style-name="T714_2">six<text:s/></text:span><text:span text:style-name="T714_3">months.</text:span></text:p>
            </table:table-cell>
          </table:table-row>
          <table:table-row table:style-name="Row85">
            <table:table-cell table:style-name="Cell259" table:number-columns-spanned="3">
              <text:p text:style-name="P715"><text:span text:style-name="T715_1">UA2014<text:s/>–<text:s/>Local<text:s/>Recovery<text:s/>(2023-2024)</text:span></text:p>
            </table:table-cell>
            <table:covered-table-cell/>
            <table:covered-table-cell/>
          </table:table-row>
          <table:table-row table:style-name="Row86">
            <table:table-cell table:style-name="Cell260">
              <text:p text:style-name="P716"><text:span text:style-name="T716_1">1.1<text:s/>Institutionalization<text:s/>of<text:s/>the<text:s/>Updated<text:s/>State<text:s/>Regional<text:s/>Development<text:s/>Strategy<text:s/>2024-<text:s/>2027<text:s/>and<text:s/>set<text:s/>of<text:s/>supplementary<text:s/>documents<text:s/>(the<text:s/>Strategy<text:s/>implementation<text:s/>roadmap,<text:s/>budget<text:s/>assessment,<text:s/>list<text:s/>of<text:s/>functional<text:s/>types<text:s/>of<text:s/>territories,<text:s/>recommendations<text:s/>for<text:s/>adopting<text:s/>the<text:s/>Strategy,<text:s/>tools<text:s/>to<text:s/>monitor,<text:s/>review<text:s/>and<text:s/>report<text:s/>the<text:s/>implementation<text:s/>of<text:s/>the<text:s/>Strategy)</text:span></text:p>
            </table:table-cell>
            <table:table-cell table:style-name="Cell261">
              <text:p text:style-name="P717"><text:span text:style-name="T717_1">November<text:s/>2023</text:span><text:span text:style-name="T717_2"><text:s/>-<text:s/>Final<text:s/>draft<text:s/>of<text:s/>the<text:s/>updated<text:s/>State<text:s/>Regional<text:s/>Development<text:s/>Strategy<text:s/>2024-2027<text:s/>and<text:s/>set<text:s/>of<text:s/>supplementary<text:s/>documents<text:s/>(the<text:s/>Strategy<text:s/>implementation<text:s/>roadmap,<text:s/>budget<text:s/>assessment<text:s/>of<text:s/>the<text:s/>policies/<text:s/>programmes<text:s/>and<text:s/>the<text:s/>Strategy<text:s/>implementation,<text:s/>list<text:s/>of<text:s/>functional<text:s/>types<text:s/>of<text:s/>territories,<text:s/>along<text:s/>with<text:s/>the<text:s/>criteria<text:s/>and<text:s/>principles<text:s/>for<text:s/>classifying<text:s/>hromadas<text:s/>into<text:s/>the<text:s/>identified<text:s/>types,<text:s/>recommendations<text:s/>for<text:s/>adopting<text:s/>the<text:s/>Strategy<text:s/>at<text:s/>the<text:s/>regional<text:s/>and<text:s/>local<text:s/>levels,<text:s/>tools<text:s/>to<text:s/>monitor,<text:s/>review<text:s/>and<text:s/>report<text:s/>the<text:s/>implementation<text:s/>of<text:s/>the<text:s/>Strategy)<text:s/>that<text:s/>include<text:s/>integrated<text:s/>feedback<text:s/>from<text:s/>key<text:s/>stakeholders<text:s/>–<text:s/>have<text:s/>been<text:s/>endorsed<text:s/>by<text:s/>the<text:s/>Ministry<text:s/>for<text:s/>Communities<text:s/>and<text:s/>Territories<text:s/>Development<text:s/>which<text:s/>commits<text:s/>to<text:s/>submit<text:s/>the<text:s/>document<text:s/>for<text:s/>the<text:s/>GoU<text:s/>approval.</text:span></text:p>
            </table:table-cell>
            <table:table-cell table:style-name="Cell262">
              <text:p text:style-name="P718"><text:span text:style-name="T718_1">A:<text:s/>Output<text:s/>met<text:s/>expectation</text:span></text:p>
              <text:p text:style-name="P719"><text:span text:style-name="T719_1">The<text:s/>final<text:s/>draft<text:s/>of<text:s/>the<text:s/>updated<text:s/>State<text:s/>Regional<text:s/>Development<text:s/>Strategy<text:s/>2024-2027<text:s/>and<text:s/>set<text:s/>of<text:s/>supplementary<text:s/>documents<text:s/>(including<text:s/>a<text:s/>list<text:s/>of<text:s/>functional<text:s/>types<text:s/>of<text:s/>territories<text:s/>along<text:s/>with<text:s/>the<text:s/>criteria<text:s/>and<text:s/>principles<text:s/>for<text:s/>classifying<text:s/>hromadas<text:s/>into<text:s/>the<text:s/>identified<text:s/>types,<text:s/>recommendations<text:s/>for<text:s/>adopting<text:s/>the<text:s/>Strategy<text:s/>at<text:s/>the<text:s/>regional<text:s/>and<text:s/>local<text:s/>levels,<text:s/>tools<text:s/>to<text:s/>monitor,<text:s/>review<text:s/>and<text:s/>report<text:s/>the<text:s/>implementation<text:s/>of<text:s/>the<text:s/>Strategy)<text:s/>that<text:s/>include<text:s/>integrated<text:s/>feedback<text:s/>from<text:s/>key<text:s/>stakeholders<text:s/>were<text:s/>endorsed<text:s/>by<text:s/>MfR<text:s/>(were<text:s/>uploaded<text:s/>on<text:s/>the<text:s/>website<text:s/>of<text:s/>MfR<text:s/>for<text:s/>public<text:s/>discussion).</text:span></text:p>
            </table:table-cell>
          </table:table-row>
          <table:table-row table:style-name="Row87">
            <table:table-cell table:style-name="Cell263">
              <text:p text:style-name="P720"><text:span text:style-name="T720_1">1.2<text:s/>Inclusion<text:s/>of<text:s/>GESI<text:s/>principles<text:s/>to<text:s/>the<text:s/>updated<text:s/>State<text:s/>Regional<text:s/>Development<text:s/>Strategy<text:s/>2024-<text:s/>2027<text:s/>and<text:s/>supplementary<text:s/>documents</text:span></text:p>
            </table:table-cell>
            <table:table-cell table:style-name="Cell264">
              <text:p text:style-name="P721"><text:span text:style-name="T721_1">November<text:s/>2023</text:span><text:span text:style-name="T721_2"><text:s/>-<text:s/>The<text:s/>final<text:s/>draft<text:s/>of<text:s/>the<text:s/>updated<text:s/>State<text:s/>Regional<text:s/>Development<text:s/>Strategy<text:s/>2024-2027<text:s/>and<text:s/>the<text:s/>supplementary<text:s/>documents<text:s/>include<text:s/>GESI-oriented<text:s/>goal<text:s/>and<text:s/>recommendations.</text:span></text:p>
            </table:table-cell>
            <table:table-cell table:style-name="Cell265">
              <text:p text:style-name="P722"><text:span text:style-name="T722_1">A:<text:s/>Output<text:s/>met<text:s/>expectation</text:span></text:p>
              <text:p text:style-name="P723"><text:span text:style-name="T723_1">The<text:s/>final<text:s/>draft<text:s/>of<text:s/>the<text:s/>updated<text:s/>State<text:s/>Regional<text:s/>Development<text:s/>Strategy<text:s/>2024-2027<text:s/>and<text:s/>the<text:s/>supplementary<text:s/>documents<text:s/>include<text:s/>complemented<text:s/>and<text:s/>expanded<text:s/>GESI-oriented<text:s/>goal<text:s/>and<text:s/>involve<text:s/>the<text:s/>input<text:s/>from<text:s/>stakeholders<text:s/>representing<text:s/>women<text:s/>and<text:s/>marginalised<text:s/>groups.</text:span></text:p>
            </table:table-cell>
          </table:table-row>
          <table:table-row table:style-name="Row88">
            <table:table-cell table:style-name="Cell266">
              <text:p text:style-name="P724"><text:span text:style-name="T724_1">1.3<text:s/>#<text:s/>consultations<text:s/>with<text:s/>key<text:s/>government<text:s/>and<text:s/>nongovernment<text:s/>stakeholders<text:s/>(local<text:s/>communities,<text:s/></text:span><text:span text:style-name="T724_2">regional<text:s/>administrations,<text:s/>representatives<text:s/>of<text:s/>the<text:s/>business<text:s/>community,<text:s/>civil<text:s/>society,<text:s/>marginalised<text:s/>groups,<text:s/>donor-funded<text:s/>projects)<text:s/>on<text:s/>the<text:s/>updated<text:s/>State<text:s/>Regional<text:s/>Strategy<text:s/>2024-2027<text:s/>and<text:s/>supplementary<text:s/>documents.</text:span></text:p>
            </table:table-cell>
            <table:table-cell table:style-name="Cell267">
              <text:p text:style-name="P725"><text:span text:style-name="T725_1">November<text:s/>2023</text:span><text:span text:style-name="T725_2"><text:s/>-<text:s/>At<text:s/>least<text:s/>4<text:s/>per<text:s/>type<text:s/>of<text:s/>stakeholder*</text:span></text:p>
              <text:p text:style-name="P726"><text:span text:style-name="T726_1">*<text:s/>#<text:s/>of<text:s/>consultations<text:s/>/<text:s/>#<text:s/>of<text:s/>stakeholders<text:s/>consulted<text:s/>/<text:s/>#<text:s/>of<text:s/>local<text:s/>community<text:s/>representatives<text:s/>/<text:s/>#<text:s/>of<text:s/>regional<text:s/></text:span><text:span text:style-name="T726_2">administration<text:s/>partners<text:s/>/<text:s/>#<text:s/>of<text:s/>representatives<text:s/>of<text:s/>business<text:s/>community<text:s/>/<text:s/>#<text:s/>of<text:s/>representatives<text:s/>of<text:s/>civil<text:s/>society<text:s/>/<text:s/>#<text:s/>of<text:s/>stakeholders<text:s/>representing<text:s/>IDPs,<text:s/>veterans,<text:s/>people<text:s/>with<text:s/>disabilities,<text:s/>elderly<text:s/>individuals,<text:s/>other<text:s/>marginalised<text:s/>groups<text:s/>/<text:s/>#<text:s/>of<text:s/>donor<text:s/>funded<text:s/>projects.</text:span></text:p>
            </table:table-cell>
            <table:table-cell table:style-name="Cell268">
              <text:p text:style-name="P727"><text:span text:style-name="T727_1">A:<text:s/>Output<text:s/>met<text:s/>expectation</text:span></text:p>
              <text:p text:style-name="P728"><text:span text:style-name="T728_1">The<text:s/>total<text:s/>number<text:s/>of<text:s/>written<text:s/>comments<text:s/>received<text:s/>was<text:s/>above<text:s/>3000,<text:s/>58<text:s/>stakeholders<text:s/>provided<text:s/>their<text:s/>comments,<text:s/>including<text:s/>4<text:s/>local<text:s/>community<text:s/></text:span><text:span text:style-name="T728_2">representatives,<text:s/>4<text:s/>regional<text:s/>administration<text:s/>partners,<text:s/>4<text:s/>representatives<text:s/>of<text:s/>the<text:s/>business<text:s/>community,<text:s/>28<text:s/>representatives<text:s/>of<text:s/>civil<text:s/>society,<text:s/>6<text:s/>stakeholders<text:s/>representing<text:s/>IDPs,<text:s/>veterans,<text:s/>people<text:s/>with<text:s/>disabilities,<text:s/>elderly<text:s/>individuals,<text:s/>other<text:s/>marginalised<text:s/>groups<text:s/>and<text:s/>12<text:s/>representatives<text:s/>of<text:s/>donor-funded<text:s/>projects.</text:span></text:p>
            </table:table-cell>
          </table:table-row>
          <table:table-row table:style-name="Row89">
            <table:table-cell table:style-name="Cell269">
              <text:p text:style-name="P729"><text:span text:style-name="T729_1">2.1<text:s/>Existence<text:s/>of<text:s/>Recovery<text:s/>Plan<text:s/>Methodology<text:s/>(which<text:s/>considers<text:s/>the<text:s/>Resolution<text:s/>of<text:s/>the<text:s/>Cabinet<text:s/>of<text:s/>Ministers<text:s/>of<text:s/>Ukraine<text:s/>No.731<text:s/>‘On<text:s/>Approving<text:s/>Procedures<text:s/>for<text:s/>the<text:s/>Recovery<text:s/>and<text:s/>Development<text:s/>of<text:s/>Regions<text:s/>and<text:s/>Territorial<text:s/>Communities’,<text:s/>dated<text:s/>July<text:s/>18,<text:s/>2023;<text:s/>incorporates<text:s/>GESI<text:s/>considerations<text:s/>and<text:s/>the<text:s/>best<text:s/>global<text:s/>practices<text:s/>of<text:s/>local<text:s/>recovery<text:s/>planning)<text:s/>and<text:s/>set<text:s/>of<text:s/>materials<text:s/>for<text:s/>methodology<text:s/>training<text:s/>sessions</text:span></text:p>
            </table:table-cell>
            <table:table-cell table:style-name="Cell270">
              <text:p text:style-name="P730"><text:span text:style-name="T730_1">December<text:s/>2023</text:span><text:span text:style-name="T730_2"><text:s/>-<text:s/>Finalised<text:s/>Recovery<text:s/>Plan<text:s/>Methodology<text:s/>which<text:s/>incorporates<text:s/>recommendations<text:s/>based<text:s/>on<text:s/>actual<text:s/>government<text:s/>regulation<text:s/>documents,<text:s/>GESI<text:s/>considerations<text:s/>and<text:s/>best<text:s/>global<text:s/>practices<text:s/>and<text:s/>a<text:s/>set<text:s/>of<text:s/>materials<text:s/>for<text:s/>training<text:s/>which<text:s/>consists<text:s/>of<text:s/>at<text:s/>least<text:s/>one<text:s/>training<text:s/>focused<text:s/>on<text:s/>capacity<text:s/>building<text:s/>for<text:s/>women<text:s/>and<text:s/>marginalised<text:s/>groups<text:s/>accepted<text:s/>by<text:s/>MoR.</text:span></text:p>
            </table:table-cell>
            <table:table-cell table:style-name="Cell271">
              <text:p text:style-name="P731"><text:span text:style-name="T731_1">A:<text:s/>Output<text:s/>met<text:s/>expectation</text:span></text:p>
              <text:p text:style-name="P732"><text:span text:style-name="T732_1">Recovery<text:s/>Plan<text:s/>Methodology<text:s/>incorporates<text:s/>GESI<text:s/>considerations<text:s/>and</text:span></text:p>
              <text:p text:style-name="P733"><text:span text:style-name="T733_1">provisions<text:s/>of<text:s/>the<text:s/>Resolution<text:s/>of<text:s/>CMU<text:s/>No.731<text:s/>and<text:s/>other<text:s/>national<text:s/>laws<text:s/>and<text:s/>regulations,<text:s/>as<text:s/>well<text:s/>as<text:s/>global<text:s/>practices<text:s/>of<text:s/>local<text:s/>recovery<text:s/>planning.<text:s/>The<text:s/>developed<text:s/>set<text:s/>of<text:s/>training<text:s/>materials<text:s/>contains<text:s/>trainings<text:s/>for<text:s/>capacity<text:s/>building<text:s/>of<text:s/>women<text:s/>and<text:s/>marginalised<text:s/>groups.<text:s/>Both<text:s/>the<text:s/>Methodology<text:s/>and<text:s/>a<text:s/>set<text:s/>of<text:s/>training<text:s/>materials<text:s/>are<text:s/>accepted<text:s/>by<text:s/>MfR.</text:span></text:p>
            </table:table-cell>
          </table:table-row>
          <table:table-row table:style-name="Row90">
            <table:table-cell table:style-name="Cell272">
              <text:p text:style-name="P734"><text:span text:style-name="T734_1">2.2<text:s/>Institutionalization<text:s/>of<text:s/>developed<text:s/>Comprehensive<text:s/>Recovery<text:s/>Plans<text:s/>at<text:s/>the<text:s/>local<text:s/>level</text:span></text:p>
            </table:table-cell>
            <table:table-cell table:style-name="Cell273">
              <text:p text:style-name="P735"><text:span text:style-name="T735_1">January<text:s/>2024</text:span><text:span text:style-name="T735_2"><text:s/>-<text:s/>At<text:s/>least<text:s/>10<text:s/>developed<text:s/>Comprehensive<text:s/>Recovery<text:s/>Plans,<text:s/>which<text:s/>are<text:s/>based<text:s/>on<text:s/>the<text:s/>approved<text:s/>Recovery<text:s/>Plan<text:s/>Methodology<text:s/>and<text:s/>reflect<text:s/>inputs<text:s/>from<text:s/>the<text:s/>consultations<text:s/>with<text:s/>key<text:s/>stakeholders,<text:s/>accepted<text:s/>by<text:s/>MoR.</text:span></text:p>
            </table:table-cell>
            <table:table-cell table:style-name="Cell274">
              <text:p text:style-name="P736"><text:span text:style-name="T736_1">A:<text:s/>Output<text:s/>met<text:s/>expectation</text:span></text:p>
              <text:p text:style-name="P737"><text:span text:style-name="T737_1">10<text:s/>Comprehensive<text:s/>Recovery<text:s/>Plans<text:s/>for<text:s/>hromadas<text:s/>incorporating<text:s/>inputs<text:s/>from<text:s/>working<text:s/>group<text:s/>coordination<text:s/>meetings<text:s/>have<text:s/>been<text:s/>developed<text:s/>and<text:s/>accepted<text:s/>by<text:s/>the<text:s/>MfR.</text:span></text:p>
            </table:table-cell>
          </table:table-row>
          <table:table-row table:style-name="Row91">
            <table:table-cell table:style-name="Cell275">
              <text:p text:style-name="P738"><text:span text:style-name="T738_1">2.3<text:s/>#<text:s/>conducted<text:s/>consultations<text:s/>with<text:s/>key<text:s/>government<text:s/>and<text:s/>non-government<text:s/></text:span><text:span text:style-name="T738_2">stakeholders<text:s/>(</text:span><text:span text:style-name="T738_3">local<text:s/>communities,<text:s/>regional<text:s/>administrations,<text:s/>marginalised<text:s/>groups,<text:s/>donor-funded<text:s/>projects)<text:s/>on<text:s/>the<text:s/>Recovery<text:s/>Plan<text:s/>Methodology<text:s/>and<text:s/>Comprehensive<text:s/>Recovery<text:s/>Plans<text:s/></text:span></text:p>
            </table:table-cell>
            <table:table-cell table:style-name="Cell276">
              <text:p text:style-name="P739"><text:span text:style-name="T739_1">Target<text:s/>31</text:span><text:span text:style-name="T739_2">st</text:span><text:span text:style-name="T739_3"><text:s/>January<text:s/>2024<text:s/>-<text:s/>At<text:s/>least<text:s/>2<text:s/>per<text:s/>type<text:s/>of<text:s/>stakeholder*</text:span></text:p>
              <text:p text:style-name="P740"><text:span text:style-name="T740_1">*<text:s/>local<text:s/>community<text:s/>representatives;<text:s/>regional<text:s/>administration<text:s/>partners’<text:s/>civil<text:s/>society;<text:s/>IDPs,<text:s/>veterans,<text:s/>people<text:s/>with<text:s/>disabilities,<text:s/>elderly<text:s/>individuals,<text:s/>other<text:s/>marginalised<text:s/>groups;<text:s/>donor-funded<text:s/>projects.</text:span></text:p>
            </table:table-cell>
            <table:table-cell table:style-name="Cell277">
              <text:p text:style-name="P741"><text:span text:style-name="T741_1">B:<text:s/>Outputs<text:s/>moderately<text:s/>did<text:s/>not<text:s/>meet<text:s/>expectation</text:span></text:p>
              <text:p text:style-name="P742"><text:span text:style-name="T742_1">In<text:s/>total,<text:s/>12<text:s/>consultations<text:s/>were<text:s/>conducted<text:s/>with<text:s/>10<text:s/>stakeholders</text:span></text:p>
              <text:p text:style-name="P743"><text:span text:style-name="T743_1">representatives,<text:s/>including<text:s/>3<text:s/>local<text:s/>community<text:s/>representatives,<text:s/>1<text:s/>regional<text:s/>administration<text:s/>partner,<text:s/>3<text:s/>representatives<text:s/>of<text:s/>civil<text:s/>society,<text:s/>2<text:s/>stakeholders<text:s/>representing<text:s/>IDPs,<text:s/>veterans,<text:s/>people<text:s/>with<text:s/>disabilities,<text:s/>elderly<text:s/>individuals,<text:s/>other<text:s/>marginalised<text:s/>groups,<text:s/>1<text:s/>representative<text:s/>of<text:s/>donor-funded</text:span></text:p>
              <text:p text:style-name="P744"><text:span text:style-name="T744_1">projects.</text:span></text:p>
            </table:table-cell>
          </table:table-row>
          <table:table-row table:style-name="Row92">
            <table:table-cell table:style-name="Cell278">
              <text:p text:style-name="P745"><text:span text:style-name="T745_1">3.1<text:s/>#<text:s/>developed<text:s/>recovery<text:s/>project<text:s/>design<text:s/>concepts<text:s/>for<text:s/>selected<text:s/>local<text:s/>communities<text:s/>(hromadas)</text:span></text:p>
            </table:table-cell>
            <table:table-cell table:style-name="Cell279">
              <text:p text:style-name="P746"><text:span text:style-name="T746_1">March<text:s/>2024</text:span><text:span text:style-name="T746_2"><text:s/>-<text:s/>Three<text:s/>recovery<text:s/>project<text:s/>design<text:s/>concepts<text:s/>developed<text:s/>per<text:s/>hromada,<text:s/>resulting<text:s/>in<text:s/>a<text:s/>total<text:s/>of<text:s/>at<text:s/>least<text:s/>30<text:s/>recovery<text:s/>project<text:s/>design<text:s/>concepts<text:s/>which<text:s/>incorporate<text:s/>the<text:s/>GESI<text:s/>criteria/principles<text:s/>defined<text:s/>in<text:s/>the<text:s/>Recovery<text:s/>Plan<text:s/>Methodology<text:s/>and<text:s/>Recovery<text:s/>Plans.<text:s/>One<text:s/>of<text:s/>the<text:s/>three<text:s/>developed<text:s/>project<text:s/>design<text:s/>concepts<text:s/>per<text:s/>hromada<text:s/>includes<text:s/>a<text:s/>detailed<text:s/>cost<text:s/>breakdown<text:s/>(design<text:s/>and<text:s/>estimate<text:s/>documentation),<text:s/>accepted<text:s/>by<text:s/>MoR.</text:span></text:p>
            </table:table-cell>
            <table:table-cell table:style-name="Cell280">
              <text:p text:style-name="P747"><text:span text:style-name="T747_1">A:<text:s/>Output<text:s/>met<text:s/>expectation</text:span></text:p>
              <text:p text:style-name="P748"><text:span text:style-name="T748_1">Three<text:s/>recovery<text:s/>project<text:s/>design<text:s/>concepts<text:s/>were<text:s/>developed<text:s/>per</text:span></text:p>
              <text:p text:style-name="P749"><text:span text:style-name="T749_1">community,<text:s/>resulting<text:s/>in<text:s/>a<text:s/>total<text:s/>of<text:s/>30<text:s/>recovery<text:s/>project<text:s/>design<text:s/>concepts,<text:s/>including<text:s/>10<text:s/>with<text:s/>design<text:s/>and<text:s/>estimate<text:s/>documentation,<text:s/>and<text:s/>accepted<text:s/>by<text:s/>MoR.</text:span></text:p>
            </table:table-cell>
          </table:table-row>
          <table:table-row table:style-name="Row93">
            <table:table-cell table:style-name="Cell281">
              <text:p text:style-name="P750"><text:span text:style-name="T750_1">3.2<text:s/>#<text:s/>local<text:s/>community<text:s/>authority<text:s/>representatives<text:s/>(involved<text:s/>in<text:s/>the<text:s/>project)<text:s/>who<text:s/>reports<text:s/>increased<text:s/>knowledge<text:s/>on<text:s/>how<text:s/>to<text:s/>design<text:s/>recovery<text:s/>projects,<text:s/>obtain<text:s/>recovery<text:s/>funding,<text:s/>manage<text:s/>and<text:s/>report<text:s/>against<text:s/>recovery<text:s/>projects<text:s/>based<text:s/>on<text:s/>funding<text:s/>requirements</text:span></text:p>
            </table:table-cell>
            <table:table-cell table:style-name="Cell282">
              <text:p text:style-name="P751"><text:span text:style-name="T751_1">March<text:s/>2024</text:span><text:span text:style-name="T751_2"><text:s/>-<text:s/>At<text:s/>least<text:s/>4/2/2*<text:s/>per<text:s/>selected<text:s/>hromada.<text:s/></text:span></text:p>
              <text:p text:style-name="P752"/>
              <text:p text:style-name="P753"><text:span text:style-name="T753_1">*<text:s/>#<text:s/>of<text:s/>local<text:s/>community<text:s/>representatives<text:s/>trained<text:s/>/<text:s/>#<text:s/>female<text:s/>/<text:s/>#<text:s/>male.</text:span></text:p>
            </table:table-cell>
            <table:table-cell table:style-name="Cell283">
              <text:p text:style-name="P754"><text:span text:style-name="T754_1">А++:<text:s/>Outputs<text:s/>substantially<text:s/>exceeded<text:s/>expectation</text:span></text:p>
              <text:p text:style-name="P755"><text:span text:style-name="T755_1">204<text:s/>local<text:s/>community<text:s/>representatives<text:s/>were<text:s/>trained<text:s/>(129F:<text:s/>75M).<text:s/>Bobrovytska<text:s/>hromada<text:s/>Chernihiv<text:s/>oblast:<text:s/>19/13/6;<text:s/>Gogolivska<text:s/>hromada<text:s/>Poltava<text:s/>oblast:<text:s/>24/20/4;<text:s/>Dubovyazivska<text:s/>hromada<text:s/>Sumy<text:s/>oblast:<text:s/>32/18/14;<text:s/>Karolino-Bugazka<text:s/>hromada<text:s/>Odesa<text:s/>oblast:<text:s/>9/6/3;<text:s/>Ladyzhynska<text:s/>hromada<text:s/>Vinnitsya<text:s/>oblast:<text:s/>12/8/4;<text:s/>Mykhailo-Kotsubynska<text:s/>hromada<text:s/>Chernihiv<text:s/>oblast:<text:s/>10/8/2;<text:s/>Novobuzka<text:s/>hromada<text:s/>Mykolaiv<text:s/>oblast:<text:s/>15/10/5;<text:s/>Novopokrovska<text:s/>hromada<text:s/>Kharkiv<text:s/>oblast:<text:s/>21/8/13;<text:s/>Romenska<text:s/>hromada<text:s/>Sumy<text:s/>oblast:<text:s/>51/31/20;<text:s/>Sosnytska<text:s/>hromada<text:s/>Chernihiv<text:s/>oblast:<text:s/>11/7/4.</text:span></text:p>
            </table:table-cell>
          </table:table-row>
          <table:table-row table:style-name="Row94">
            <table:table-cell table:style-name="Cell284" table:number-columns-spanned="3">
              <text:p text:style-name="P756"><text:span text:style-name="T756_1">UA2018<text:s/>–<text:s/>Regional<text:s/>Recovery<text:s/>(2024-2025)</text:span></text:p>
            </table:table-cell>
            <table:covered-table-cell/>
            <table:covered-table-cell/>
          </table:table-row>
          <table:table-row table:style-name="Row95">
            <table:table-cell table:style-name="Cell285">
              <text:p text:style-name="P757"><text:span text:style-name="T757_1">1.1.<text:s/></text:span><text:span text:style-name="T757_2">Alignment<text:s/>of<text:s/>the<text:s/>State<text:s/>Regional<text:s/>Development<text:s/>Strategy<text:s/>Action<text:s/>Plan<text:s/>with<text:s/>EU<text:s/>accession<text:s/>requirements</text:span></text:p>
              <text:p text:style-name="P758"/>
            </table:table-cell>
            <table:table-cell table:style-name="Cell286">
              <text:p text:style-name="P759"><text:span text:style-name="T759_1">July<text:s/>2024</text:span><text:span text:style-name="T759_2"><text:s/>-<text:s/></text:span><text:span text:style-name="T759_3">Draft<text:s/>Action<text:s/>Plan<text:s/>of<text:s/>the<text:s/>State<text:s/>Regional<text:s/>Development<text:s/>Strategy<text:s/>2024-2027<text:s/>is<text:s/>aligned<text:s/>with<text:s/>requirements<text:s/>outlined<text:s/>in<text:s/>the<text:s/>Ukrainian<text:s/>Plan,<text:s/>Chapter<text:s/>9<text:s/>"Decentralisation<text:s/>and<text:s/>Regional<text:s/>Policy"</text:span></text:p>
            </table:table-cell>
            <table:table-cell table:style-name="Cell287">
              <text:p text:style-name="P760"><text:span text:style-name="T760_1">A:<text:s/>Output<text:s/>met<text:s/>expectation</text:span></text:p>
              <text:p text:style-name="P761"><text:span text:style-name="T761_1">Draft<text:s/>Action<text:s/>Plan<text:s/>of<text:s/>the<text:s/>State<text:s/>Regional<text:s/>Development<text:s/>Strategy<text:s/>2024-2027<text:s/></text:span><text:span text:style-name="T761_2">is<text:s/>aligned</text:span><text:span text:style-name="T761_3"><text:s/>with<text:s/>requirements<text:s/>outlined<text:s/>in<text:s/>the<text:s/>Ukrainian<text:s/>Plan,<text:s/>Chapter<text:s/>9<text:s/>"Decentralisation<text:s/>and<text:s/>Regional<text:s/>Policy",<text:s/>submitted<text:s/>to<text:s/>the<text:s/>MTU.</text:span></text:p>
            </table:table-cell>
          </table:table-row>
          <table:table-row table:style-name="Row96">
            <table:table-cell table:style-name="Cell288">
              <text:p text:style-name="P762"><text:span text:style-name="T762_1">1.2.<text:s/></text:span><text:span text:style-name="T762_2">Inclusion<text:s/>of<text:s/>GESI<text:s/>principles<text:s/>to<text:s/>the<text:s/>Action<text:s/>Plan<text:s/>of<text:s/>the<text:s/>Updated<text:s/>State<text:s/>Regional<text:s/>Development<text:s/>Strategy<text:s/>2024-2027</text:span></text:p>
            </table:table-cell>
            <table:table-cell table:style-name="Cell289">
              <text:p text:style-name="P763"><text:span text:style-name="T763_1">July<text:s/>2024</text:span><text:span text:style-name="T763_2"><text:s/>-<text:s/></text:span><text:span text:style-name="T763_3">Draft<text:s/>Action<text:s/>Plan<text:s/>of<text:s/>the<text:s/>Updated<text:s/>State<text:s/>Regional<text:s/>Development<text:s/>Strategy<text:s/>2024-2027<text:s/>includes<text:s/>GESI-oriented<text:s/>recommendations</text:span></text:p>
            </table:table-cell>
            <table:table-cell table:style-name="Cell290">
              <text:p text:style-name="P764"><text:span text:style-name="T764_1">A:<text:s/>Output<text:s/>met<text:s/>expectation</text:span><text:span text:style-name="T764_2"><text:s/></text:span></text:p>
              <text:p text:style-name="P765"><text:span text:style-name="T765_1">Draft<text:s/>Action<text:s/>Plan<text:s/>of<text:s/>the<text:s/>Updated<text:s/>State<text:s/>Regional<text:s/>Development<text:s/>Strategy<text:s/>2024-2027<text:s/>includes<text:s/>GESI-oriented<text:s/>tasks<text:s/>and<text:s/>actions.</text:span></text:p>
            </table:table-cell>
          </table:table-row>
          <table:table-row table:style-name="Row97">
            <table:table-cell table:style-name="Cell291">
              <text:p text:style-name="P766"><text:span text:style-name="T766_1">1.3.<text:s/></text:span><text:span text:style-name="T766_2">#<text:s/>consultations<text:s/>with<text:s/>key<text:s/>government<text:s/>and<text:s/>non-government<text:s/>stakeholders<text:s/>(local<text:s/>communities,<text:s/>regional<text:s/>administrations,<text:s/>representatives<text:s/>of<text:s/>the<text:s/>business<text:s/>community,<text:s/>civil<text:s/>society,<text:s/>marginalised<text:s/>groups,<text:s/>donor-funded<text:s/>projects)<text:s/>on<text:s/>the<text:s/>Action<text:s/>Plan<text:s/>of<text:s/>the<text:s/>updated<text:s/>State<text:s/>Regional<text:s/>Strategy<text:s/>2024-2027</text:span></text:p>
            </table:table-cell>
            <table:table-cell table:style-name="Cell292">
              <text:p text:style-name="P767"><text:span text:style-name="T767_1">July<text:s/>2024</text:span><text:span text:style-name="T767_2"><text:s/>-<text:s/></text:span><text:span text:style-name="T767_3">At<text:s/>least<text:s/>4<text:s/>per<text:s/>type<text:s/>of<text:s/>stakeholder*</text:span></text:p>
              <text:p text:style-name="P768"/>
              <text:p text:style-name="P769"><text:span text:style-name="T769_1">*<text:s/></text:span><text:span text:style-name="T769_2">local<text:s/>community<text:s/>representatives<text:s/>/<text:s/>regional<text:s/>administration<text:s/>partners<text:s/>/<text:s/>representatives<text:s/>of<text:s/>the<text:s/>business<text:s/>community<text:s/>/<text:s/>civil<text:s/>society<text:s/>/<text:s/>stakeholders<text:s/>representing<text:s/>IDPs<text:s/>and<text:s/>other<text:s/>marginalised<text:s/>groups/</text:span></text:p>
              <text:p text:style-name="P770"><text:span text:style-name="T770_1">donor-funded<text:s/>projects</text:span><text:span text:style-name="T770_2">.<text:s/></text:span></text:p>
              <text:p text:style-name="P771"/>
            </table:table-cell>
            <table:table-cell table:style-name="Cell293">
              <text:p text:style-name="P772"><text:span text:style-name="T772_1">A:<text:s/>Output<text:s/>met<text:s/>expectation</text:span><text:span text:style-name="T772_2"><text:s/></text:span></text:p>
              <text:p text:style-name="P773"><text:span text:style-name="T773_1">The<text:s/>project<text:s/>team<text:s/>engaged<text:s/>over<text:s/>30<text:s/>stakeholders,<text:s/>with<text:s/>at<text:s/>least<text:s/>four<text:s/>representatives<text:s/>per<text:s/>category:<text:s/>representatives<text:s/>of<text:s/>the<text:s/>business<text:s/>community,<text:s/>representatives<text:s/>of<text:s/>civil<text:s/>society,<text:s/>stakeholders<text:s/>representing<text:s/>IDPs<text:s/>and<text:s/>other<text:s/>marginalised<text:s/>groups,<text:s/>and<text:s/>representatives<text:s/>of<text:s/>donor-funded<text:s/>projects.</text:span></text:p>
            </table:table-cell>
          </table:table-row>
          <table:table-row table:style-name="Row98">
            <table:table-cell table:style-name="Cell294">
              <text:p text:style-name="P774"><text:span text:style-name="T774_1">2.1.<text:s/></text:span><text:span text:style-name="T774_2">Status<text:s/>of<text:s/>institutionalisation<text:s/>of<text:s/>Regional<text:s/>Development<text:s/>Strategies<text:s/>for<text:s/>2<text:s/>regions</text:span></text:p>
              <text:p text:style-name="P775"/>
            </table:table-cell>
            <table:table-cell table:style-name="Cell295">
              <text:p text:style-name="P776"><text:span text:style-name="T776_1">December<text:s/>2024</text:span><text:span text:style-name="T776_2"><text:s/>-<text:s/></text:span><text:span text:style-name="T776_3">Drafted<text:s/>Regional<text:s/>Development<text:s/>Strategies<text:s/>for<text:s/>2<text:s/>regions<text:s/>are<text:s/>developed<text:s/>based<text:s/>on<text:s/>consultation<text:s/>sessions<text:s/>with<text:s/>regional<text:s/>stakeholders<text:s/>and<text:s/>take<text:s/>into<text:s/>account<text:s/>the<text:s/>current<text:s/>socio-economic<text:s/>conditions<text:s/>of<text:s/>the<text:s/>regions<text:s/>and<text:s/>their<text:s/>recovery<text:s/>needs</text:span></text:p>
              <text:p text:style-name="P777"><text:span text:style-name="T777_1">March<text:s/>2025</text:span><text:span text:style-name="T777_2"><text:s/>-<text:s/></text:span><text:span text:style-name="T777_3">Developed<text:s/>Regional<text:s/>Development<text:s/>Strategies<text:s/>for<text:s/>2<text:s/>regions<text:s/>are<text:s/>accepted<text:s/>by<text:s/>the<text:s/>heads<text:s/>of<text:s/>the<text:s/>regional<text:s/>administrations<text:s/>and<text:s/>the<text:s/>reform<text:s/>owner</text:span></text:p>
            </table:table-cell>
            <table:table-cell table:style-name="Cell296">
              <text:p text:style-name="P778"><text:span text:style-name="T778_1">A:<text:s/>Output<text:s/>met<text:s/>expectation</text:span><text:span text:style-name="T778_2"><text:s/></text:span></text:p>
              <text:p text:style-name="P779"><text:span text:style-name="T779_1">Developed<text:s/>Regional<text:s/>Development<text:s/>Strategies<text:s/>for<text:s/></text:span><text:span text:style-name="T779_2">two</text:span><text:span text:style-name="T779_3"><text:s/>regions<text:s/></text:span><text:span text:style-name="T779_4">were<text:s/>accepted</text:span><text:span text:style-name="T779_5"><text:s/>by<text:s/>the<text:s/>directors<text:s/>of<text:s/>the<text:s/>economic<text:s/>departments<text:s/>of<text:s/>the<text:s/>relevant<text:s/>regional<text:s/>administrations.</text:span></text:p>
            </table:table-cell>
          </table:table-row>
          <table:table-row table:style-name="Row99">
            <table:table-cell table:style-name="Cell297">
              <text:p text:style-name="P780"><text:span text:style-name="T780_1">2.2.<text:s/>Status<text:s/>of<text:s/>institutionalisation<text:s/>of<text:s/>Local<text:s/>Development<text:s/>Strategies<text:s/>for<text:s/>5<text:s/>hromadas<text:s/></text:span><text:span text:style-name="T780_2"><text:s/></text:span></text:p>
              <text:p text:style-name="P781"/>
            </table:table-cell>
            <table:table-cell table:style-name="Cell298">
              <text:p text:style-name="P782"><text:span text:style-name="T782_1">July<text:s/>2024</text:span><text:span text:style-name="T782_2"><text:s/>-<text:s/></text:span><text:span text:style-name="T782_3">Drafted<text:s/>Local<text:s/>Development<text:s/>Strategies<text:s/>are<text:s/>developed<text:s/>for<text:s/>5<text:s/>hromadas<text:s/>based<text:s/>on<text:s/>updates<text:s/>of<text:s/>corresponding<text:s/>Local<text:s/>Recovery<text:s/>Plans<text:s/>and<text:s/>consultation<text:s/>sessions<text:s/>with<text:s/>local<text:s/>stakeholders</text:span></text:p>
              <text:p text:style-name="P783"><text:span text:style-name="T783_1">August<text:s/>2024</text:span><text:span text:style-name="T783_2"><text:s/>-<text:s/>Developed<text:s/>Local<text:s/>Development<text:s/>Strategies<text:s/>are<text:s/>accepted<text:s/>by<text:s/>hromadas'<text:s/>local<text:s/>authorities</text:span></text:p>
            </table:table-cell>
            <table:table-cell table:style-name="Cell299">
              <text:p text:style-name="P784"><text:span text:style-name="T784_1">A:<text:s/>Output<text:s/>met<text:s/>expectation</text:span></text:p>
              <text:p text:style-name="P785"><text:span text:style-name="T785_1">Developed<text:s/>Local<text:s/>Development<text:s/>Strategies<text:s/></text:span><text:span text:style-name="T785_2">are<text:s/>accepted</text:span><text:span text:style-name="T785_3"><text:s/>by<text:s/>hromadas'<text:s/>local<text:s/>authorities.</text:span></text:p>
            </table:table-cell>
          </table:table-row>
          <table:table-row table:style-name="Row100">
            <table:table-cell table:style-name="Cell300">
              <text:p text:style-name="P786"><text:span text:style-name="T786_1">2.3.<text:s/>#<text:s/>consultations<text:s/>with<text:s/>key<text:s/>government<text:s/>and<text:s/>non-government<text:s/>stakeholders<text:s/>(local<text:s/>communities,<text:s/>regional<text:s/>administrations,<text:s/>marginalised<text:s/>groups,<text:s/>donor-funded<text:s/>projects)<text:s/>on<text:s/>the<text:s/>Local<text:s/>and<text:s/>Regional<text:s/>Development<text:s/>Strategies</text:span></text:p>
            </table:table-cell>
            <table:table-cell table:style-name="Cell301">
              <text:p text:style-name="P787"><text:span text:style-name="T787_1">March<text:s/>2025<text:s/>-<text:s/></text:span><text:span text:style-name="T787_2">At<text:s/>least<text:s/>1<text:s/>per<text:s/>type<text:s/>of<text:s/>stakeholder*<text:s/>per<text:s/>strategy<text:s/>document</text:span></text:p>
              <text:p text:style-name="P788"/>
              <text:p text:style-name="P789"><text:span text:style-name="T789_1">*<text:s/></text:span><text:span text:style-name="T789_2">local<text:s/>community<text:s/>representatives<text:s/>/<text:s/>regional<text:s/>administration<text:s/>partners<text:s/>/<text:s/>representatives<text:s/>of<text:s/>civil<text:s/>society<text:s/>/<text:s/>stakeholders<text:s/>representing<text:s/>IDPs<text:s/>and<text:s/>other<text:s/>marginalised<text:s/>groups/<text:s/>donor-funded<text:s/>projects</text:span></text:p>
            </table:table-cell>
            <table:table-cell table:style-name="Cell302">
              <text:p text:style-name="P790"><text:span text:style-name="T790_1">А++:<text:s/>Outputs<text:s/>substantially<text:s/>exceeded<text:s/>expectation</text:span></text:p>
              <text:p text:style-name="P791"><text:span text:style-name="T791_1">The<text:s/>number<text:s/>of<text:s/>consultations<text:s/>with<text:s/>key<text:s/>stakeholders<text:s/>on<text:s/>five<text:s/>Local<text:s/>Development<text:s/>Strategies<text:s/>includes:<text:s/></text:span></text:p>
              <text:list text:style-name="LS21" xml:id="list73">
                <text:list-item>
                  <text:p text:style-name="P792"><text:span text:style-name="T792_1">92<text:s/>working<text:s/>group<text:s/>members,<text:s/>including<text:s/>residents,<text:s/>business<text:s/>representatives,<text:s/>and<text:s/>civil<text:s/>society.</text:span></text:p>
                </text:list-item>
                <text:list-item>
                  <text:p text:style-name="P793"><text:span text:style-name="T793_1">695<text:s/>residents<text:s/>surveyed.</text:span></text:p>
                </text:list-item>
                <text:list-item>
                  <text:p text:style-name="P794"><text:span text:style-name="T794_1">14<text:s/>entrepreneurs<text:s/>engaged<text:s/>through<text:s/>questionnaires.</text:span></text:p>
                </text:list-item>
                <text:list-item>
                  <text:p text:style-name="P795"><text:span text:style-name="T795_1">Regional<text:s/>administrations<text:s/>engaged<text:s/>during<text:s/>the<text:s/>approval<text:s/>process<text:s/>of<text:s/>Strategic<text:s/>Environmental<text:s/>Assessment<text:s/>(SEA)<text:s/>and<text:s/>strategies,<text:s/>along<text:s/>with<text:s/>the<text:s/>Ministry<text:s/>of<text:s/>Environmental<text:s/>Protection<text:s/>and<text:s/>Natural<text:s/>Resources.</text:span></text:p>
                </text:list-item>
              </text:list>
              <text:p text:style-name="P796"><text:span text:style-name="T796_1">The<text:s/>number<text:s/>of<text:s/>consultations<text:s/>with<text:s/>key<text:s/>stakeholders<text:s/>on<text:s/>two<text:s/>Regional<text:s/>Development<text:s/>Strategies:<text:s/></text:span></text:p>
              <text:list text:style-name="LS21" xml:id="list77">
                <text:list-item>
                  <text:p text:style-name="P797"><text:span text:style-name="T797_1">5,331<text:s/>residents<text:s/>and<text:s/>158<text:s/>representatives<text:s/>of<text:s/>local<text:s/>self-government<text:s/>bodies<text:s/>surveyed.</text:span></text:p>
                </text:list-item>
                <text:list-item>
                  <text:p text:style-name="P798"><text:span text:style-name="T798_1">25<text:s/>online<text:s/>consultations<text:s/>with<text:s/>local<text:s/>authorities,<text:s/>universities,<text:s/>clusters,<text:s/>CSOs,<text:s/>agencies,<text:s/>and<text:s/>associations.</text:span></text:p>
                </text:list-item>
                <text:list-item>
                  <text:p text:style-name="P799"><text:span text:style-name="T799_1">Four<text:s/>representatives<text:s/>of<text:s/>marginalised<text:s/>groups<text:s/>engaged<text:s/>(two<text:s/>per<text:s/>region).</text:span></text:p>
                </text:list-item>
                <text:list-item>
                  <text:p text:style-name="P800"><text:span text:style-name="T800_1">Four<text:s/>donor-funded<text:s/>projects<text:s/>involved<text:s/>(two<text:s/>per<text:s/>region).</text:span></text:p>
                </text:list-item>
                <text:list-item>
                  <text:p text:style-name="P801"><text:span text:style-name="T801_1">The<text:s/>representatives<text:s/>of<text:s/>the<text:s/>MTU<text:s/>and<text:s/>the<text:s/>expert<text:s/>community<text:s/>engaged.</text:span></text:p>
                </text:list-item>
              </text:list>
              <text:p text:style-name="P802"><text:span text:style-name="T802_1">One<text:s/>strategic<text:s/>session<text:s/>per<text:s/>region,<text:s/>led<text:s/>by<text:s/>the<text:s/>MTU,<text:s/>gathering<text:s/>input<text:s/>from<text:s/>diverse<text:s/>stakeholders.</text:span></text:p>
            </table:table-cell>
          </table:table-row>
          <table:table-row table:style-name="Row101">
            <table:table-cell table:style-name="Cell303">
              <text:p text:style-name="P803"><text:span text:style-name="T803_1">3.1%<text:s/>of<text:s/>trained<text:s/>entrepreneurs<text:s/>who<text:s/>report<text:s/>increased<text:s/>knowledge<text:s/>on<text:s/>how<text:s/>to<text:s/>design<text:s/>business<text:s/>models<text:s/>and<text:s/>launch<text:s/>social<text:s/>entrepreneurship<text:s/>activities<text:s/>(disaggregated<text:s/>by<text:s/>gender)</text:span></text:p>
            </table:table-cell>
            <table:table-cell table:style-name="Cell304">
              <text:p text:style-name="P804"><text:span text:style-name="T804_1">November<text:s/>2024</text:span><text:span text:style-name="T804_2"><text:s/>-<text:s/></text:span><text:span text:style-name="T804_3">At<text:s/>least<text:s/>70%<text:s/>of<text:s/>entrepreneurs<text:s/>trained<text:s/>report<text:s/>increased<text:s/>knowledge<text:s/></text:span><text:span text:style-name="T804_4"><text:s/></text:span></text:p>
            </table:table-cell>
            <table:table-cell table:style-name="Cell305">
              <text:p text:style-name="P805"><text:span text:style-name="T805_1">A+:<text:s/>Outputs<text:s/>moderately<text:s/>exceeded<text:s/>expectation</text:span><text:span text:style-name="T805_2"><text:s/></text:span></text:p>
              <text:p text:style-name="P806"><text:span text:style-name="T806_1">c.85%<text:s/>of<text:s/>the<text:s/>programme<text:s/>participants<text:s/>rated<text:s/>their<text:s/>knowledge<text:s/>improvement<text:s/>following<text:s/>the<text:s/>programme<text:s/>as<text:s/>at<text:s/>least<text:s/></text:span><text:span text:style-name="T806_2">eight</text:span><text:span text:style-name="T806_3"><text:s/>out<text:s/>of<text:s/></text:span><text:span text:style-name="T806_4">ten</text:span><text:span text:style-name="T806_5">.<text:s/>Among<text:s/>them:</text:span></text:p>
              <text:list text:style-name="LS20" xml:id="list82">
                <text:list-item>
                  <text:p text:style-name="P807"><text:span text:style-name="T807_1">Men<text:s/>(20%)<text:s/>gave<text:s/>an<text:s/>average<text:s/>rating<text:s/>of<text:s/>8.6.<text:s/></text:span><text:span text:style-name="T807_2">Women<text:s/>(80%)<text:s/>gave<text:s/>an<text:s/>average<text:s/>rating<text:s/>of<text:s/>8.8.</text:span></text:p>
                </text:list-item>
              </text:list>
            </table:table-cell>
          </table:table-row>
          <table:table-row table:style-name="Row102">
            <table:table-cell table:style-name="Cell306" table:number-columns-spanned="3">
              <text:p text:style-name="P808"><text:span text:style-name="T808_1">UA2015<text:s/>–<text:s/>RePower<text:s/>(2023-2024)</text:span><text:span text:style-name="T808_2"><text:tab/></text:span></text:p>
            </table:table-cell>
            <table:covered-table-cell/>
            <table:covered-table-cell/>
          </table:table-row>
          <table:table-row table:style-name="Row103">
            <table:table-cell table:style-name="Cell307">
              <text:p text:style-name="P809"><text:span text:style-name="T809_1">1.1.<text:s/>Progress<text:s/>in<text:s/>support<text:s/>of<text:s/>GoU<text:s/>regarding<text:s/>communication<text:s/>of<text:s/>Ukrainian<text:s/>energy<text:s/>recovery<text:s/>policy<text:s/>to<text:s/>a<text:s/>global<text:s/>audience</text:span></text:p>
            </table:table-cell>
            <table:table-cell table:style-name="Cell308">
              <text:p text:style-name="P810"><text:span text:style-name="T810_1">June<text:s/>2023</text:span><text:span text:style-name="T810_2">:<text:s/>The<text:s/>presentation<text:s/>for<text:s/>the<text:s/>Ukraine<text:s/>Recovery<text:s/>Conference,<text:s/>as<text:s/>well<text:s/>as<text:s/>supplemented<text:s/>communication<text:s/>package,<text:s/>including<text:s/>a<text:s/>list<text:s/>of<text:s/>specific<text:s/>investment<text:s/>projects,<text:s/>accepted<text:s/>by<text:s/>the<text:s/>Ministry<text:s/>of<text:s/>Economy.</text:span></text:p>
              <text:p text:style-name="P811"><text:span text:style-name="T811_1">July<text:s/>2023:<text:s/></text:span><text:span text:style-name="T811_2">The<text:s/>presentation<text:s/>that<text:s/>includes<text:s/>a<text:s/>list<text:s/>of<text:s/>key<text:s/>potential<text:s/>investment<text:s/>projects<text:s/>(not<text:s/>less<text:s/>than<text:s/>35</text:span><text:span text:style-name="T811_3"><text:s/></text:span><text:span text:style-name="T811_4">projects)<text:s/>with<text:s/>detailed<text:s/>information<text:s/>for<text:s/>investors<text:s/>accepted<text:s/>by<text:s/>the<text:s/>Ministry<text:s/>of<text:s/>Economy.</text:span></text:p>
            </table:table-cell>
            <table:table-cell table:style-name="Cell309">
              <text:p text:style-name="P812"><text:span text:style-name="T812_1">A+<text:s/>–<text:s/>Outputs<text:s/>Moderately<text:s/>Exceeded<text:s/>Expectation<text:s/></text:span><text:span text:style-name="T812_2"><text:s/></text:span></text:p>
              <text:p text:style-name="P813"><text:span text:style-name="T813_1">The<text:s/>Ministry<text:s/>of<text:s/>Energy<text:s/>communicated<text:s/>the<text:s/>vision<text:s/>for<text:s/>energy<text:s/>sector<text:s/>development<text:s/>to<text:s/>international<text:s/>stakeholders<text:s/>and<text:s/>Ukrainian<text:s/>market</text:span></text:p>
              <text:p text:style-name="P814"><text:span text:style-name="T814_1">players<text:s/>at<text:s/>the<text:s/>Ukraine<text:s/>Recovery<text:s/>Conference<text:s/>using<text:s/>the<text:s/>prepared<text:s/>communication<text:s/>package.</text:span></text:p>
              <text:p text:style-name="P815"><text:span text:style-name="T815_1">The<text:s/>presentation<text:s/>of<text:s/>over<text:s/>50<text:s/>investment<text:s/>projects<text:s/>took<text:s/>place,<text:s/>with<text:s/>the<text:s/>key<text:s/>areas<text:s/>for<text:s/>investment<text:s/>in<text:s/>the<text:s/>energy<text:s/>sector<text:s/>outlined.</text:span></text:p>
              <text:p text:style-name="P816"><text:span text:style-name="T816_1">The<text:s/>Ministry<text:s/>of<text:s/>Energy<text:s/>provided<text:s/>a<text:s/>letter<text:s/>of<text:s/>acceptance<text:s/>for<text:s/>these<text:s/>outputs.</text:span></text:p>
            </table:table-cell>
          </table:table-row>
          <table:table-row table:style-name="Row104">
            <table:table-cell table:style-name="Cell310">
              <text:p text:style-name="P817"><text:span text:style-name="T817_1">2.1.<text:s/>Status<text:s/>of<text:s/>the<text:s/>Energy<text:s/>Strategy<text:s/>until<text:s/>2050<text:s/>implementation<text:s/>roadmap</text:span></text:p>
            </table:table-cell>
            <table:table-cell table:style-name="Cell311">
              <text:p text:style-name="P818"><text:span text:style-name="T818_1">August<text:s/>2023;<text:s/></text:span><text:span text:style-name="T818_2">Draft<text:s/>updated<text:s/>and<text:s/>extended<text:s/>the<text:s/>Energy<text:s/>Strategy<text:s/>until<text:s/>2050<text:s/>implementation<text:s/>roadmap<text:s/>based<text:s/>on</text:span></text:p>
              <text:p text:style-name="P819"><text:span text:style-name="T819_1">the<text:s/>URC<text:s/>results<text:s/>submitted<text:s/>for<text:s/>feedback<text:s/>to<text:s/>the<text:s/>Ministry<text:s/>of<text:s/>Economy.</text:span></text:p>
              <text:p text:style-name="P820"><text:span text:style-name="T820_1">September<text:s/>2023:<text:s/></text:span><text:span text:style-name="T820_2">Updated<text:s/>and<text:s/>extended<text:s/>the</text:span></text:p>
              <text:p text:style-name="P821"><text:span text:style-name="T821_1">Energy<text:s/>Strategy<text:s/>until<text:s/>2050<text:s/>implementation<text:s/>roadmap,</text:span></text:p>
              <text:p text:style-name="P822"><text:span text:style-name="T822_1">based<text:s/>on<text:s/>the<text:s/>URC<text:s/>results<text:s/>accepted<text:s/>by<text:s/>the<text:s/>Ministry<text:s/>of<text:s/>Economy.</text:span></text:p>
            </table:table-cell>
            <table:table-cell table:style-name="Cell312">
              <text:p text:style-name="P823"><text:span text:style-name="T823_1">A:<text:s/>Output<text:s/>met<text:s/>expectation</text:span><text:span text:style-name="T823_2"><text:s text:c="2"/></text:span></text:p>
              <text:p text:style-name="P824"><text:span text:style-name="T824_1">The<text:s/>Ministry<text:s/>of<text:s/>Energy<text:s/>accepted<text:s/>the<text:s/>updated<text:s/>and<text:s/>detailed<text:s/>implementation</text:span></text:p>
              <text:p text:style-name="P825"><text:span text:style-name="T825_1">roadmap<text:s/>for<text:s/>the<text:s/>Energy<text:s/>Strategy<text:s/>2050,<text:s/></text:span><text:span text:style-name="T825_2">which<text:s/>also</text:span><text:span text:style-name="T825_3"><text:s/>received<text:s/>approval</text:span></text:p>
              <text:p text:style-name="P826"><text:span text:style-name="T826_1">from<text:s/>all<text:s/>central<text:s/>government<text:s/>authorities.</text:span></text:p>
            </table:table-cell>
          </table:table-row>
          <table:table-row table:style-name="Row105">
            <table:table-cell table:style-name="Cell313">
              <text:p text:style-name="P827"><text:span text:style-name="T827_1">3.1.<text:s/>Status<text:s/>of<text:s/>pre-feasibility</text:span></text:p>
              <text:p text:style-name="P828"><text:span text:style-name="T828_1">and/or<text:s/>feasibility<text:s/>studies<text:s/>developed<text:s/>for<text:s/>selected<text:s/>projects*</text:span></text:p>
            </table:table-cell>
            <table:table-cell table:style-name="Cell314">
              <text:p text:style-name="P829"><text:span text:style-name="T829_1">September<text:s/>2023:<text:s/></text:span><text:span text:style-name="T829_2">Draft<text:s/>version<text:s/>of<text:s/>prefeasibility<text:s/>and/or<text:s/>feasibility<text:s/>studies<text:s/>for<text:s/>the<text:s/>selected<text:s/>projects<text:s/>(list<text:s/>of<text:s/>projects<text:s/>approved<text:s/>by<text:s/>the<text:s/>Ministry<text:s/>of<text:s/>Economy),<text:s/>submitted<text:s/>for<text:s/>feedback<text:s/>to<text:s/>the<text:s/>Ministry<text:s/>of<text:s/>Economy.</text:span></text:p>
              <text:p text:style-name="P830"><text:span text:style-name="T830_1">November<text:s/>2023<text:s/></text:span><text:span text:style-name="T830_2">Completed<text:s/>pre-feasibility<text:s/>and/or<text:s/>feasibility<text:s/>studies<text:s/>for<text:s/>selected<text:s/>projects</text:span></text:p>
            </table:table-cell>
            <table:table-cell table:style-name="Cell315">
              <text:p text:style-name="P831"><text:span text:style-name="T831_1">A:<text:s/>Output<text:s/>met<text:s/>expectation<text:s/></text:span><text:span text:style-name="T831_2"><text:s/></text:span></text:p>
              <text:p text:style-name="P832"><text:span text:style-name="T832_1">The<text:s/>Ministry<text:s/>of<text:s/>Energy<text:s/>has<text:s/>accepted<text:s/>the<text:s/>results<text:s/>of<text:s/>the<text:s/>four<text:s/>pre-feasibility<text:s/>studies<text:s/>for<text:s/>wind<text:s/>energy<text:s/>projects,<text:s/>solar<text:s/>energy<text:s/>projects,<text:s/>geothermal<text:s/>energy,<text:s/>and<text:s/>electric<text:s/>charging<text:s/>stations<text:s/>developed.</text:span></text:p>
            </table:table-cell>
          </table:table-row>
          <table:table-row table:style-name="Row106">
            <table:table-cell table:style-name="Cell316">
              <text:p text:style-name="P833"><text:span text:style-name="T833_1">3.2.<text:s/>Status<text:s/>of<text:s/>developed<text:s/>draft<text:s/>legal<text:s/>acts<text:s/>to<text:s/>introduce<text:s/>green<text:s/>investment</text:span></text:p>
              <text:p text:style-name="P834"><text:span text:style-name="T834_1">mechanism<text:s/>in<text:s/>Ukraine</text:span></text:p>
            </table:table-cell>
            <table:table-cell table:style-name="Cell317">
              <text:p text:style-name="P835"><text:span text:style-name="T835_1">November<text:s/>2023</text:span></text:p>
              <text:p text:style-name="P836"><text:span text:style-name="T836_1">Draft<text:s/>legal<text:s/>acts<text:s/>required<text:s/>to<text:s/>introduce<text:s/>green<text:s/>investment<text:s/>mechanism<text:s/>in<text:s/>Ukraine<text:s/>(based<text:s/>on<text:s/>the<text:s/>developed<text:s/>concept<text:s/>of<text:s/>green<text:s/>investment<text:s/>mechanism),<text:s/>submitted<text:s/>for<text:s/>feedback<text:s/>to<text:s/>the<text:s/>Ministry<text:s/>of<text:s/>Economy.</text:span></text:p>
              <text:p text:style-name="P837"><text:span text:style-name="T837_1">November<text:s/>2023:<text:s/></text:span><text:span text:style-name="T837_2">Draft<text:s/>legal<text:s/>acts<text:s/>to<text:s/>introduce<text:s/>green<text:s/>investment<text:s/>mechanism<text:s/>(green<text:s/>taxonomy<text:s/>and<text:s/>verification)<text:s/>in<text:s/>Ukraine,<text:s/>accepted<text:s/>by<text:s/>the<text:s/>Ministry<text:s/>of<text:s/>Economy.</text:span></text:p>
            </table:table-cell>
            <table:table-cell table:style-name="Cell318">
              <text:p text:style-name="P838"><text:span text:style-name="T838_1">A:<text:s/>Output<text:s/>met<text:s/>expectation</text:span></text:p>
              <text:p text:style-name="P839"><text:span text:style-name="T839_1">Draft<text:s/>legal<text:s/>acts<text:s/>necessary<text:s/>to<text:s/>implement<text:s/>a<text:s/>green<text:s/>investment<text:s/>mechanism<text:s/>in<text:s/>Ukraine<text:s/>(laws,<text:s/>resolutions,<text:s/>concept<text:s/>papers)<text:s/>have<text:s/>been<text:s/>submitted<text:s/>to<text:s/>the<text:s/>Ministry<text:s/>of<text:s/>Energy<text:s/>for<text:s/>feedback<text:s/>and<text:s/>accepted<text:s/>by<text:s/>the<text:s/>Ministry<text:s/>of<text:s/>Economy.</text:span></text:p>
            </table:table-cell>
          </table:table-row>
          <table:table-row table:style-name="Row107">
            <table:table-cell table:style-name="Cell319" table:number-columns-spanned="3">
              <text:p text:style-name="P840"><text:span text:style-name="T840_1">UA2016<text:s/>–<text:s/>Tech<text:s/>Ecosystem<text:s/>(2023-2024)</text:span></text:p>
            </table:table-cell>
            <table:covered-table-cell/>
            <table:covered-table-cell/>
          </table:table-row>
          <table:table-row table:style-name="Row108">
            <table:table-cell table:style-name="Cell320">
              <text:p text:style-name="P841"><text:span text:style-name="T841_1">1.1.<text:s/>Progress<text:s/>in<text:s/>support<text:s/>of<text:s/>the<text:s/>GoU<text:s/>and<text:s/>the<text:s/>Ministry<text:s/>of<text:s/>Digital<text:s/>Transformation<text:s/>with<text:s/>organised<text:s/>consultations<text:s/>to<text:s/>explore<text:s/>and<text:s/>discuss</text:span></text:p>
              <text:p text:style-name="P842"><text:span text:style-name="T842_1">the<text:s/>GoU<text:s/>Innovation<text:s/>Strategy</text:span></text:p>
            </table:table-cell>
            <table:table-cell table:style-name="Cell321">
              <text:p text:style-name="P843"><text:span text:style-name="T843_1">February<text:s/>2024<text:s/></text:span><text:span text:style-name="T843_2">Conducted<text:s/>three<text:s/>sector<text:s/>specific<text:s/>events<text:s/>in<text:s/>an<text:s/>online/offline<text:s/>format</text:span></text:p>
              <text:p text:style-name="P844"><text:span text:style-name="T844_1">March<text:s/>2024:<text:s/></text:span><text:span text:style-name="T844_2">Reports<text:s/>on<text:s/>the<text:s/>outcomes<text:s/>of<text:s/>the<text:s/>sector<text:s/>specific<text:s/>events<text:s/>accepted<text:s/>by<text:s/>the<text:s/>Ministry<text:s/>of<text:s/>Digital<text:s/>Transformation</text:span></text:p>
            </table:table-cell>
            <table:table-cell table:style-name="Cell322">
              <text:p text:style-name="P845"><text:span text:style-name="T845_1">A:<text:s/>Output<text:s/>met<text:s/>expectation<text:s text:c="2"/></text:span></text:p>
              <text:p text:style-name="P846"><text:span text:style-name="T846_1">The<text:s/>project<text:s/>team<text:s/>conducted<text:s/>three<text:s/>sector-specific<text:s/>events<text:s/>on<text:s/>the<text:s/>topics<text:s/>of<text:s/>AgroTech,<text:s/>BioTech,<text:s/>and<text:s/>GovTech<text:s/>in<text:s/>a<text:s/>hybrid<text:s/>online-offline<text:s/>format<text:s/>and<text:s/>prepared<text:s/>reports<text:s/>on<text:s/>their<text:s/>outcomes.</text:span></text:p>
            </table:table-cell>
          </table:table-row>
          <table:table-row table:style-name="Row109">
            <table:table-cell table:style-name="Cell323">
              <text:p text:style-name="P847"><text:span text:style-name="T847_1">2.1.<text:s/>Evidence-based<text:s/>recommendations<text:s/>to<text:s/>promote<text:s/>development<text:s/>in<text:s/>defined<text:s/>Innovation<text:s/>and<text:s/>Tech<text:s/>Sectors</text:span></text:p>
            </table:table-cell>
            <table:table-cell table:style-name="Cell324">
              <text:p text:style-name="P848"><text:span text:style-name="T848_1">February<text:s/>2024:<text:s/></text:span><text:span text:style-name="T848_2">Developed<text:s/>informed<text:s/>recommendations<text:s/>and<text:s/>a<text:s/>list<text:s/>of<text:s/>policy<text:s/>options<text:s/>to<text:s/>foster<text:s/>innovation<text:s/>development<text:s/>in<text:s/>the<text:s/>defined<text:s/>sectors,</text:span></text:p>
              <text:p text:style-name="P849"><text:span text:style-name="T849_1">including<text:s/>impact<text:s/>assessments,<text:s/>submitted<text:s/>for<text:s/>feedback<text:s/>to<text:s/>the<text:s/>Ministry<text:s/>of<text:s/>Digital<text:s/>Transformation</text:span></text:p>
              <text:p text:style-name="P850"><text:span text:style-name="T850_1">March<text:s/>2024:<text:s/></text:span><text:span text:style-name="T850_2">Reports<text:s/>on<text:s/>three<text:s/></text:span><text:span text:style-name="T850_3">sectoral<text:s/>assessments</text:span><text:span text:style-name="T850_4"><text:s/>for<text:s/>Innovation<text:s/>and<text:s/>Tech<text:s/>Sectors,<text:s/>including<text:s/>evidence-based<text:s/>recommendations,<text:s/>accepted<text:s/>by<text:s/>The<text:s/>Ministry<text:s/>of<text:s/>Digital<text:s/>Transformation</text:span></text:p>
            </table:table-cell>
            <table:table-cell table:style-name="Cell325">
              <text:p text:style-name="P851"><text:span text:style-name="T851_1">A:<text:s/>Output<text:s/>met<text:s/>expectation<text:s/></text:span></text:p>
              <text:p text:style-name="P852"><text:span text:style-name="T852_1">The<text:s/>project<text:s/>team<text:s/>has<text:s/>prepared<text:s/>reports<text:s/>on<text:s/>three<text:s/>sectoral<text:s/>assessments<text:s/>of</text:span></text:p>
              <text:p text:style-name="P853"><text:span text:style-name="T853_1">the<text:s/>innovation<text:s/>and<text:s/>tech<text:s/>sectors,<text:s/>which<text:s/>include<text:s/>an<text:s/>international<text:s/>experience</text:span></text:p>
              <text:p text:style-name="P854"><text:span text:style-name="T854_1">review,<text:s/>an<text:s/>overview<text:s/>of<text:s/>the<text:s/>state<text:s/>of<text:s/>the<text:s/>sector<text:s/>in<text:s/>Ukraine,<text:s/>evidence-based</text:span></text:p>
              <text:p text:style-name="P855"><text:span text:style-name="T855_1">recommendations,<text:s/>and<text:s/>a<text:s/>detailed<text:s/>description<text:s/>of<text:s/>one<text:s/>top<text:s/>priority<text:s/>project<text:s/>for</text:span></text:p>
              <text:p text:style-name="P856"><text:span text:style-name="T856_1">development<text:s/>and<text:s/>implementation<text:s/>in<text:s/>each<text:s/>sector</text:span></text:p>
            </table:table-cell>
          </table:table-row>
          <table:table-row table:style-name="Row110">
            <table:table-cell table:style-name="Cell326">
              <text:p text:style-name="P857"><text:span text:style-name="T857_1">2.2.<text:s/>Consideration<text:s/>of<text:s/>GESI<text:s/>perspective<text:s/>in<text:s/>sectoral<text:s/>assessments<text:s/>for<text:s/>Innovation<text:s/>and<text:s/>Tech<text:s/>Sectors</text:span></text:p>
            </table:table-cell>
            <table:table-cell table:style-name="Cell327">
              <text:p text:style-name="P858"><text:span text:style-name="T858_1">February<text:s/>2024<text:s/></text:span><text:span text:style-name="T858_2">Developed<text:s/>informed<text:s/>recommendations<text:s/>and<text:s/>a<text:s/>list<text:s/>of<text:s/>policy<text:s/>options<text:s/>to<text:s/>foster<text:s/></text:span><text:span text:style-name="T858_3">innovation<text:s/>development<text:s/>in<text:s/>the<text:s/>defined<text:s/>sectors<text:s/>considering<text:s/>GESI<text:s/>perspective</text:span></text:p>
              <text:p text:style-name="P859"><text:span text:style-name="T859_1">March<text:s/>2024:<text:s/></text:span><text:span text:style-name="T859_2">Reports<text:s/>on<text:s/>three<text:s/>sectoral<text:s/>assessments<text:s/>for<text:s/>Innovation<text:s/>and<text:s/>Tech<text:s/>Sectors<text:s/>include<text:s/>consideration<text:s/>of<text:s/>GESI<text:s/>perspective</text:span></text:p>
            </table:table-cell>
            <table:table-cell table:style-name="Cell328">
              <text:p text:style-name="P860"><text:span text:style-name="T860_1">A:<text:s/>Output<text:s/>met<text:s/>expectation</text:span><text:span text:style-name="T860_2"><text:s text:c="3"/></text:span></text:p>
              <text:p text:style-name="P861"><text:span text:style-name="T861_1">The<text:s/>project<text:s/>team<text:s/>took<text:s/>into<text:s/>account<text:s/>GESI<text:s/>aspects<text:s/>in<text:s/>all<text:s/>reports<text:s/>on<text:s/>the<text:s/>three<text:s/>sectoral<text:s/>assessments<text:s/>of<text:s/>the<text:s/>innovation<text:s/>and<text:s/>tech<text:s/>sectors<text:s/>(separate<text:s/>sections<text:s/>on<text:s/>this<text:s/>topic<text:s/>were<text:s/>included<text:s/>in<text:s/>each<text:s/>report)</text:span></text:p>
            </table:table-cell>
          </table:table-row>
          <table:table-row table:style-name="Row111">
            <table:table-cell table:style-name="Cell329">
              <text:p text:style-name="P862"><text:span text:style-name="T862_1">3.1.<text:s/>International<text:s/>best<text:s/>practice</text:span></text:p>
              <text:p text:style-name="P863"><text:span text:style-name="T863_1">consideration<text:s/>in<text:s/>feasibility<text:s/>study<text:s/>for</text:span></text:p>
              <text:p text:style-name="P864"><text:span text:style-name="T864_1">Establishing<text:s/>a<text:s/>Governmental</text:span></text:p>
              <text:p text:style-name="P865"><text:span text:style-name="T865_1">Innovation<text:s/>Agency</text:span></text:p>
            </table:table-cell>
            <table:table-cell table:style-name="Cell330">
              <text:p text:style-name="P866"><text:span text:style-name="T866_1">February<text:s/>2024:<text:s/></text:span><text:span text:style-name="T866_2">Drafted<text:s/>concept<text:s/>of<text:s/>establishing<text:s/>an<text:s/>Agency<text:s/>outlining<text:s/>the<text:s/>functions<text:s/>of<text:s/>the<text:s/>Agency<text:s/>and<text:s/>general<text:s/>setup,<text:s/>including<text:s/>a<text:s/>review<text:s/>of<text:s/>international<text:s/>best<text:s/>practices<text:s/>from<text:s/>similar<text:s/>institutions,<text:s/>submitted<text:s/>for<text:s/>feedback<text:s/>to<text:s/>the<text:s/>Ministry<text:s/>of<text:s/>Digital<text:s/>Transformation</text:span></text:p>
              <text:p text:style-name="P867"><text:span text:style-name="T867_1">March<text:s/>2024:<text:s/></text:span><text:span text:style-name="T867_2">Developed<text:s/>concept<text:s/>of<text:s/>establishing<text:s/>an<text:s/>Agency<text:s/>outlining<text:s/>the<text:s/>functions<text:s/>of<text:s/>the<text:s/>Agency<text:s/>and<text:s/>general<text:s/>setup,<text:s/>including<text:s/>international<text:s/>best<text:s/>practices</text:span></text:p>
              <text:p text:style-name="P868"><text:span text:style-name="T868_1">from<text:s/>similar<text:s/>institutions,<text:s/>accepted<text:s/>by<text:s/>the<text:s/>Ministry<text:s/>of<text:s/>Digital<text:s/>Transformation</text:span></text:p>
            </table:table-cell>
            <table:table-cell table:style-name="Cell331">
              <text:p text:style-name="P869"><text:span text:style-name="T869_1">A:<text:s/>Output<text:s/>met<text:s/>expectation</text:span></text:p>
              <text:p text:style-name="P870"><text:span text:style-name="T870_1">The<text:s/>project<text:s/>team<text:s/>developed<text:s/>two<text:s/>potential<text:s/>concepts<text:s/>for<text:s/>establishing</text:span></text:p>
              <text:p text:style-name="P871"><text:span text:style-name="T871_1">an<text:s/>Agency,<text:s/>outlining<text:s/>the<text:s/>functions<text:s/>of<text:s/>the<text:s/>Agency,<text:s/>including<text:s/>international</text:span></text:p>
              <text:p text:style-name="P872"><text:span text:style-name="T872_1">best<text:s/>practices<text:s/>from<text:s/>similar<text:s/>institutions,<text:s/>and<text:s/>submitted<text:s/>these<text:s/>for<text:s/>feedback<text:s/>to<text:s/>the<text:s/>Ministry<text:s/>of<text:s/>Digital<text:s/>Transformation.</text:span></text:p>
            </table:table-cell>
          </table:table-row>
          <table:table-row table:style-name="Row112">
            <table:table-cell table:style-name="Cell332">
              <text:p text:style-name="P873"><text:span text:style-name="T873_1">4.1.<text:s/>Level<text:s/>of<text:s/>awareness<text:s/>/<text:s/>knowledge<text:s/>gained<text:s/>by<text:s/>Ukrainian<text:s/>tech<text:s/>sector</text:span></text:p>
              <text:p text:style-name="P874"><text:span text:style-name="T874_1">stakeholders<text:s/>about<text:s/>challenges<text:s/>in</text:span></text:p>
              <text:p text:style-name="P875"><text:span text:style-name="T875_1">selected<text:s/>sectors,<text:s/>along<text:s/>with<text:s/>the<text:s/>most</text:span></text:p>
              <text:p text:style-name="P876"><text:span text:style-name="T876_1">relevant<text:s/>solutions,<text:s/>through<text:s/>awareness<text:s/>raising<text:s/>workshops</text:span></text:p>
            </table:table-cell>
            <table:table-cell table:style-name="Cell333">
              <text:p text:style-name="P877"><text:span text:style-name="T877_1">March<text:s/>2024<text:s/></text:span><text:span text:style-name="T877_2">Average<text:s/>level<text:s/>of<text:s/>awareness/<text:s/>knowledge<text:s/>of<text:s/>Ukrainian<text:s/>tech<text:s/>sector<text:s/>stakeholders<text:s/>who<text:s/>joined<text:s/>the<text:s/>workshops<text:s/>is<text:s/>at<text:s/>least<text:s/>4<text:s/>/<text:s/>5*</text:span></text:p>
              <text:p text:style-name="P878"><text:span text:style-name="T878_1">*<text:s/>(1<text:s/>-<text:s/>Unacceptable,<text:s/>2<text:s/>–<text:s/>Marginal,<text:s/>3<text:s/>–<text:s/>Satisfactory,<text:s/>4<text:s/>–<text:s/>Good,<text:s/>5<text:s/>-<text:s/>Excellent.)</text:span></text:p>
            </table:table-cell>
            <table:table-cell table:style-name="Cell334">
              <text:p text:style-name="P879"><text:span text:style-name="T879_1">A+<text:s/>–<text:s/>Outputs<text:s/>Moderately<text:s/>Exceeded<text:s/>Expectation<text:s text:c="2"/></text:span><text:span text:style-name="T879_2"><text:s text:c="2"/></text:span></text:p>
              <text:p text:style-name="P880"><text:span text:style-name="T880_1">The<text:s/>level<text:s/>was<text:s/>reported<text:s/>to<text:s/>be<text:s/>5/5.</text:span></text:p>
            </table:table-cell>
          </table:table-row>
          <table:table-row table:style-name="Row113">
            <table:table-cell table:style-name="Cell335" table:number-columns-spanned="3">
              <text:p text:style-name="P881"><text:span text:style-name="T881_1">UA2022<text:s/>–<text:s/>Innovation<text:s/>Ecosystem<text:s/>(2024-2025)</text:span></text:p>
            </table:table-cell>
            <table:covered-table-cell/>
            <table:covered-table-cell/>
          </table:table-row>
          <table:table-row table:style-name="Row114">
            <table:table-cell table:style-name="Cell336">
              <text:p text:style-name="P882"><text:span text:style-name="T882_1">1.1.<text:s/></text:span><text:span text:style-name="T882_2">Set<text:s/>of<text:s/>developed<text:s/>supplementary<text:s/>documents<text:s/>for<text:s/>the<text:s/>State<text:s/>Innovation<text:s/>Strategy</text:span></text:p>
              <text:p text:style-name="P883"/>
            </table:table-cell>
            <table:table-cell table:style-name="Cell337">
              <text:p text:style-name="P884"><text:span text:style-name="T884_1">January<text:s/>2025</text:span><text:span text:style-name="T884_2"><text:s/>-<text:s/></text:span><text:span text:style-name="T884_3">Developed<text:s/>drafts<text:s/>of<text:s/>the<text:s/>State<text:s/>Innovation<text:s/>Strategy<text:s/>Action<text:s/>Plan<text:s/>and<text:s/>Communication<text:s/>Plan<text:s/>are<text:s/>presented<text:s/>and<text:s/>discussed<text:s/>with<text:s/>the<text:s/>Ministry<text:s/>of<text:s/>Digital<text:s/>Transformation<text:s/>and<text:s/>relevant<text:s/>stakeholders</text:span></text:p>
              <text:p text:style-name="P885"><text:span text:style-name="T885_1">March<text:s/>2025</text:span><text:span text:style-name="T885_2"><text:s/>-<text:s/>Set<text:s/>of<text:s/>developed<text:s/>supplementary<text:s/>documents<text:s/>for<text:s/>the<text:s/>State<text:s/>Innovation<text:s/>Strategy<text:s/>developed,<text:s/>consulted<text:s/>with<text:s/>a<text:s/>wide<text:s/>spectrum<text:s/>of<text:s/>relevant<text:s/>stakeholders,<text:s/>and<text:s/>accepted<text:s/>by<text:s/>the<text:s/></text:span><text:span text:style-name="T885_3">Ministry</text:span><text:span text:style-name="T885_4"><text:s/>of<text:s/>Digital<text:s/>Transformation.</text:span></text:p>
            </table:table-cell>
            <table:table-cell table:style-name="Cell338">
              <text:p text:style-name="P886"><text:span text:style-name="T886_1">A:<text:s/>Output<text:s/>met<text:s/>expectation</text:span></text:p>
              <text:p text:style-name="P887"><text:span text:style-name="T887_1">Summary<text:s/>materials<text:s/>of<text:s/>the<text:s/>State<text:s/>Innovation<text:s/>Strategy<text:s/>have<text:s/>been<text:s/>developed,<text:s/>presented,<text:s/>and<text:s/>discussed<text:s/>with<text:s/>the<text:s/>Ministry<text:s/>of<text:s/>Digital<text:s/>Transformation<text:s/>and<text:s/>relevant<text:s/>stakeholders.<text:s/></text:span></text:p>
              <text:p text:style-name="P888"><text:span text:style-name="T888_1">The<text:s/>finalised<text:s/>seven<text:s/>sectoral<text:s/>strategies<text:s/>for<text:s/>innovation<text:s/>development<text:s/>in<text:s/>AUV,<text:s/>AI,<text:s/>AgriTech,<text:s/>BioTech,<text:s/>GovTech,<text:s/>MedTech,<text:s/>and<text:s/>GreenTech,<text:s/>have<text:s/>been<text:s/>developed.<text:s/>These<text:s/>materials<text:s/>were<text:s/>thoroughly<text:s/>consulted<text:s/>with<text:s/>a<text:s/>wide<text:s/>range<text:s/>of<text:s/>relevant<text:s/>stakeholders,<text:s/>presented<text:s/>to<text:s/>the<text:s/>Ministry<text:s/>of<text:s/>Digital<text:s/>Transformation,<text:s/>and<text:s/>formally<text:s/>accepted<text:s/>by<text:s/>the<text:s/>Ministry<text:s/>of<text:s/>Digital<text:s/>Transformation</text:span></text:p>
            </table:table-cell>
          </table:table-row>
          <table:table-row table:style-name="Row115">
            <table:table-cell table:style-name="Cell339">
              <text:p text:style-name="P889"><text:span text:style-name="T889_1">2.1.<text:s/></text:span><text:span text:style-name="T889_2">Results<text:s/>of<text:s/>the<text:s/>implementation<text:s/>of<text:s/>an<text:s/>evidence-based<text:s/>approach<text:s/>in<text:s/>producing<text:s/>recommendations<text:s/>to<text:s/>intensify<text:s/>the<text:s/>development<text:s/>of<text:s/>tech<text:s/>clusters<text:s/>in<text:s/>defined<text:s/>tech<text:s/>sectors<text:s/>(EdTech,<text:s/>Agrifood<text:s/>Tech,<text:s/>Health<text:s/>Tech,<text:s/>and<text:s/>Energy<text:s/>&amp;<text:s/>Environment<text:s/>Tech</text:span></text:p>
            </table:table-cell>
            <table:table-cell table:style-name="Cell340">
              <text:p text:style-name="P890"><text:span text:style-name="T890_1">January<text:s/>2025<text:s/>-<text:s/></text:span><text:span text:style-name="T890_2">Developed<text:s/>four<text:s/>reports<text:s/>for<text:s/>defined<text:s/>tech<text:s/>sectors,<text:s/>containing<text:s/>the<text:s/>results<text:s/>of<text:s/>the<text:s/>sectoral<text:s/>assessment<text:s/>and<text:s/>outcomes<text:s/>of<text:s/>conducted<text:s/>stakeholder<text:s/>consultations<text:s/>(including<text:s/>defined<text:s/>gaps<text:s/>in<text:s/>the<text:s/>innovations<text:s/>ecosystem<text:s/>and<text:s/>stakeholders’<text:s/>needs)<text:s/>–<text:s/>submitted<text:s/>to<text:s/>the<text:s/>Ministry<text:s/>of<text:s/>Digital<text:s/>Transformation.<text:s/>The<text:s/>reports<text:s/>contain<text:s/>mapping<text:s/>and<text:s/>research<text:s/>materials,<text:s/>outlining<text:s/>current<text:s/>trends,<text:s/>challenges,<text:s/>value<text:s/>chains,<text:s/>and<text:s/>opportunities<text:s/>within<text:s/>each<text:s/>defined<text:s/>tech<text:s/>sector.</text:span></text:p>
              <text:p text:style-name="P891"><text:span text:style-name="T891_1">March<text:s/>2025</text:span><text:span text:style-name="T891_2"><text:s/>-<text:s/></text:span><text:span text:style-name="T891_3">Developed<text:s/>four<text:s/>reports<text:s/>for<text:s/>defined<text:s/>tech<text:s/>sectors,<text:s/>containing<text:s/>targeted<text:s/>recommendations<text:s/>(in<text:s/>particular,<text:s/>based<text:s/>on<text:s/>outcomes<text:s/>of<text:s/>conducted<text:s/>cluster-specific<text:s/>events)<text:s/>to<text:s/>foster<text:s/>effective<text:s/>collaboration<text:s/>between<text:s/>the<text:s/>GoU<text:s/>and<text:s/>technology<text:s/>stakeholders,<text:s/>and<text:s/>accompanied<text:s/>by<text:s/>cluster<text:s/>strategic<text:s/>development<text:s/>plans<text:s/>–<text:s/>accepted<text:s/>by<text:s/>the<text:s/>Ministry<text:s/>of<text:s/>Digital<text:s/>Transformation.</text:span></text:p>
              <text:p text:style-name="P892"/>
            </table:table-cell>
            <table:table-cell table:style-name="Cell341">
              <text:p text:style-name="P893"><text:span text:style-name="T893_1">A:<text:s/>Output<text:s/>met<text:s/>expectation</text:span></text:p>
              <text:p text:style-name="P894"><text:span text:style-name="T894_1">Four<text:s/>reports<text:s/>of<text:s/>sectoral<text:s/>assessments<text:s/>and<text:s/>the<text:s/>outcomes<text:s/>of<text:s/>consultations<text:s/>for<text:s/>the<text:s/>EdTech,<text:s/>AgriFood<text:s/>Tech,<text:s/>Health<text:s/>Tech,<text:s/>and<text:s/>Energy<text:s/>&amp;<text:s/>Environment<text:s/>Tech<text:s/>sectors<text:s/>have<text:s/>been<text:s/>developed.<text:s/>Gaps<text:s/>in<text:s/>the<text:s/>innovations<text:s/>ecosystem<text:s/>and<text:s/>stakeholders’<text:s/>needs<text:s/>within<text:s/>defined<text:s/>sectors<text:s/>have<text:s/>been<text:s/>identified.<text:s/>Reports<text:s/>containing<text:s/>sector-specific<text:s/>mapping<text:s/>and<text:s/>research<text:s/>materials,<text:s/>outlining<text:s/>current<text:s/>trends,<text:s/>challenges,<text:s/>value<text:s/>chains,<text:s/>and<text:s/>opportunities<text:s/>within<text:s/>each<text:s/>defined<text:s/>tech<text:s/>sector<text:s/>have<text:s/>been<text:s/>prepared.</text:span></text:p>
              <text:p text:style-name="P895"><text:span text:style-name="T895_1">Four<text:s/>reports<text:s/>on<text:s/>the<text:s/>defined<text:s/>tech<text:s/>sectors<text:s/>–<text:s/>EdTech,<text:s/>AgriFood<text:s/>Tech,<text:s/>Health<text:s/>Tech,<text:s/>and<text:s/>Energy<text:s/>&amp;<text:s/>Environment<text:s/>Tech<text:s/>–<text:s/>featuring<text:s/>targeted<text:s/>recommendations<text:s/>to<text:s/>enhance<text:s/>collaboration<text:s/>between<text:s/>the<text:s/>GoU<text:s/>and<text:s/>technology<text:s/>stakeholders<text:s/>have<text:s/>been<text:s/>prepared.<text:s/>These<text:s/>recommendations<text:s/>were<text:s/>developed<text:s/>based<text:s/>on<text:s/>insights<text:s/>gained<text:s/>from<text:s/>sector-specific<text:s/>cluster<text:s/>events<text:s/>and<text:s/>were<text:s/>complemented<text:s/>by<text:s/>strategic<text:s/>development<text:s/>plans<text:s/>for<text:s/>each<text:s/>cluster.<text:s/>These<text:s/>results<text:s/>were<text:s/>presented<text:s/>to<text:s/>representatives<text:s/>of<text:s/>the<text:s/>Ministry<text:s/>of<text:s/>Digital<text:s/>Transformation<text:s/>and<text:s/>a<text:s/>broader<text:s/>audience<text:s/>at<text:s/>the<text:s/>Tech<text:s/>Clusters<text:s/>Conference<text:s/>2025<text:s/>and<text:s/>were<text:s/>officially<text:s/>accepted<text:s/>by<text:s/>the<text:s/>Ministry<text:s/>of<text:s/>Digital<text:s/>Transformation.</text:span></text:p>
            </table:table-cell>
          </table:table-row>
          <table:table-row table:style-name="Row116">
            <table:table-cell table:style-name="Cell342">
              <text:p text:style-name="P896"><text:span text:style-name="T896_1">2.2.<text:s/></text:span><text:span text:style-name="T896_2">Consideration<text:s/>of<text:s/>GESI<text:s/>perspective<text:s/>in<text:s/>sectoral<text:s/>assessments<text:s/>of<text:s/>EdTech,<text:s/>Agrifood<text:s/>Tech,<text:s/>Health<text:s/>Tech,<text:s/>and<text:s/>Energy<text:s/>&amp;<text:s/>Environment<text:s/>Tech<text:s/>and<text:s/>in<text:s/>specific<text:s/>tech<text:s/>cluster<text:s/>development<text:s/>plans</text:span></text:p>
            </table:table-cell>
            <table:table-cell table:style-name="Cell343">
              <text:p text:style-name="P897"><text:span text:style-name="T897_1">January<text:s/>2025<text:s/>-<text:s/></text:span><text:span text:style-name="T897_2">Developed<text:s/>four<text:s/>reports<text:s/>with<text:s/>the<text:s/>results<text:s/>of<text:s/>sectoral<text:s/>assessment<text:s/>for<text:s/>tech<text:s/>sectors<text:s/>include<text:s/>the<text:s/>GESI<text:s/>perspective</text:span></text:p>
              <text:p text:style-name="P898"><text:span text:style-name="T898_1">March<text:s/>2025<text:s/>-<text:s/></text:span><text:span text:style-name="T898_2">Developed<text:s/>informed<text:s/>recommendations<text:s/>and<text:s/>a<text:s/>list<text:s/>of<text:s/>options<text:s/>to<text:s/>foster<text:s/>innovation<text:s/>development<text:s/>in<text:s/>the<text:s/>defined<text:s/>sectors<text:s/>include<text:s/>the<text:s/>GESI<text:s/>perspective</text:span></text:p>
            </table:table-cell>
            <table:table-cell table:style-name="Cell344">
              <text:p text:style-name="P899"><text:span text:style-name="T899_1">A:<text:s/>Output<text:s/>met<text:s/>expectation</text:span></text:p>
              <text:p text:style-name="P900"><text:span text:style-name="T900_1">Reports<text:s/>for<text:s/>EdTech,<text:s/>AgriFood<text:s/>Tech,<text:s/>Health<text:s/>Tech,<text:s/>and<text:s/>Energy<text:s/>&amp;<text:s/>Environment<text:s/>Tech<text:s/>sectors<text:s/>include<text:s/>GESI<text:s/>considerations.</text:span><text:span text:style-name="T900_2"><text:s/></text:span><text:span text:style-name="T900_3">Informed<text:s/>recommendations<text:s/>and<text:s/>a<text:s/>list<text:s/>of<text:s/>options<text:s/>to<text:s/>foster<text:s/>innovation<text:s/>development<text:s/>in<text:s/>the<text:s/>defined<text:s/>sectors,<text:s/>including<text:s/>the<text:s/>GESI<text:s/>perspective,<text:s/>have<text:s/>been<text:s/>developed.</text:span></text:p>
            </table:table-cell>
          </table:table-row>
          <table:table-row table:style-name="Row117">
            <table:table-cell table:style-name="Cell345">
              <text:p text:style-name="P901"><text:span text:style-name="T901_1">3.1.<text:s/>Development<text:s/>status<text:s/>of<text:s/>the<text:s/>institutionalisation<text:s/>framework<text:s/>for<text:s/>the<text:s/>Innovation<text:s/>Scientific<text:s/>Park<text:s/>of<text:s/>the<text:s/>Kyiv<text:s/>Aviation<text:s/>Institute<text:s/>(KAI)</text:span></text:p>
              <text:p text:style-name="P902"/>
            </table:table-cell>
            <table:table-cell table:style-name="Cell346">
              <text:p text:style-name="P903"><text:span text:style-name="T903_1">December<text:s/>2024<text:s/>-<text:s/></text:span><text:span text:style-name="T903_2">Developed<text:s/>draft<text:s/>concept<text:s/>of<text:s/>Innovation<text:s/>Scientific<text:s/>Park<text:s/>of<text:s/>the<text:s/>KAI,<text:s/>including<text:s/>scientific<text:s/>park's<text:s/>goals,<text:s/>operational<text:s/>strategies,<text:s/>and<text:s/>development<text:s/>roadmap,<text:s/>accompanied<text:s/>by<text:s/>drafted<text:s/>scientific<text:s/>park’s<text:s/>legal<text:s/>framework<text:s/>and<text:s/>governance<text:s/>structure</text:span></text:p>
              <text:p text:style-name="P904"><text:span text:style-name="T904_1">March<text:s/>2025</text:span><text:span text:style-name="T904_2"><text:s/>-<text:s/></text:span><text:span text:style-name="T904_3">Finalised<text:s/>concept<text:s/>and<text:s/>strategic<text:s/>plan<text:s/>including<text:s/>developed<text:s/>roadmap<text:s/>and<text:s/>legal<text:s/>framework<text:s/>for<text:s/>the<text:s/>development<text:s/>of<text:s/>the<text:s/>institutionalised<text:s/>Innovation<text:s/>Science<text:s/>Park<text:s/>of<text:s/>the<text:s/>KAI<text:s/>–<text:s/>accepted<text:s/>by<text:s/>KAI.</text:span></text:p>
            </table:table-cell>
            <table:table-cell table:style-name="Cell347">
              <text:p text:style-name="P905"><text:span text:style-name="T905_1">A:<text:s/>Output<text:s/>met<text:s/>expectation</text:span><text:span text:style-name="T905_2"><text:s/></text:span></text:p>
              <text:p text:style-name="P906"><text:span text:style-name="T906_1">Draft<text:s/>concept<text:s/>of<text:s/>the<text:s/>KAI<text:s/>Science<text:s/>Park,<text:s/>including<text:s/>strategic<text:s/>goals<text:s/>and<text:s/>options<text:s/>for<text:s/>operation<text:s/>strategy,<text:s/>as<text:s/>well<text:s/>as<text:s/>drafted<text:s/>legal<text:s/>documents<text:s/>have<text:s/>been<text:s/>developed,<text:s/>presented,<text:s/>and<text:s/>discussed<text:s/>with<text:s/>KAI</text:span></text:p>
              <text:p text:style-name="P907"><text:span text:style-name="T907_1">In<text:s/>close<text:s/>cooperation<text:s/>with<text:s/>KAI,<text:s/>the<text:s/>project<text:s/>team<text:s/>finalised<text:s/>the<text:s/>concept<text:s/>of<text:s/>the<text:s/>KAI<text:s/>Science<text:s/>Park<text:s/>and<text:s/>developed<text:s/>a<text:s/>detailed<text:s/>roadmap<text:s/>for<text:s/>its<text:s/>strategic<text:s/>development<text:s/>until<text:s/>2030.<text:s/>Additionally,<text:s/>the<text:s/>project<text:s/>team<text:s/>also<text:s/>equipped<text:s/>KAI<text:s/>with<text:s/>a<text:s/>set<text:s/>of<text:s/>legal<text:s/>framework<text:s/>documents<text:s/>required<text:s/>for<text:s/>the<text:s/>Science<text:s/>Park<text:s/>operation.<text:s/>The<text:s/>finalised<text:s/>concept,<text:s/>development<text:s/>plan<text:s/>and<text:s/>legal<text:s/>framework<text:s/>were<text:s/>presented<text:s/>to<text:s/>and<text:s/>accepted<text:s/>by<text:s/>KAI</text:span></text:p>
            </table:table-cell>
          </table:table-row>
          <table:table-row table:style-name="Row118">
            <table:table-cell table:style-name="Cell348">
              <text:p text:style-name="P908"><text:span text:style-name="T908_1">3.2.<text:s/></text:span><text:span text:style-name="T908_2">Developed<text:s/>materials<text:s/>to<text:s/>showcase<text:s/>and<text:s/>promote<text:s/>the<text:s/>Innovation<text:s/>Scientific<text:s/>Park<text:s/>of</text:span><text:span text:style-name="T908_3"><text:s/></text:span><text:span text:style-name="T908_4">the<text:s/>KAI<text:s/>among<text:s/>relevant<text:s/>stakeholders</text:span></text:p>
              <text:p text:style-name="P909"/>
            </table:table-cell>
            <table:table-cell table:style-name="Cell349">
              <text:p text:style-name="P910"><text:span text:style-name="T910_1">March<text:s/>2025</text:span><text:span text:style-name="T910_2"><text:s/>-<text:s/></text:span><text:span text:style-name="T910_3">Developed<text:s/>marketing<text:s/>materials<text:s/>(including<text:s/>pitch<text:s/>presentations,<text:s/>and<text:s/>portfolios)<text:s/>to<text:s/>attract<text:s/>public<text:s/>and<text:s/>private<text:s/>partners</text:span></text:p>
              <text:p text:style-name="P911"><text:span text:style-name="T911_1">March<text:s/>2025</text:span><text:span text:style-name="T911_2"><text:s/>-<text:s/></text:span><text:span text:style-name="T911_3">Developed<text:s/>materials<text:s/>to<text:s/>support<text:s/>the<text:s/>KAI<text:s/>in<text:s/>organising<text:s/>and<text:s/>participating<text:s/>in<text:s/>defined<text:s/>international<text:s/>events<text:s/>to<text:s/>promote<text:s/>the<text:s/>Scientific<text:s/>Park</text:span></text:p>
              <text:p text:style-name="P912"/>
            </table:table-cell>
            <table:table-cell table:style-name="Cell350">
              <text:p text:style-name="P913"><text:span text:style-name="T913_1">A:<text:s/>Output<text:s/>met<text:s/>expectation</text:span></text:p>
              <text:p text:style-name="P914"><text:span text:style-name="T914_1">The<text:s/>project<text:s/>team<text:s/>developed<text:s/>a<text:s/>comprehensive<text:s/>set<text:s/>of<text:s/>branding<text:s/>materials,<text:s/>including<text:s/>a<text:s/>brand<text:s/>book<text:s/>with<text:s/>the<text:s/>logo<text:s/>and<text:s/>brand<text:s/>identity<text:s/>created<text:s/>from<text:s/>scratch,<text:s/>as<text:s/>well<text:s/>as<text:s/>supporting<text:s/>visual,<text:s/>promo<text:s/>and<text:s/>information<text:s/>materials<text:s/>(pitch<text:s/>presentations,<text:s/>teasers,<text:s/>portfolio,<text:s/>etc.)<text:s text:c="2"/>to<text:s/>prepare<text:s/>the<text:s/>Science<text:s/>Park<text:s/>to<text:s/>participate<text:s/>in<text:s/>relevant<text:s/>international<text:s/>events<text:s/>for<text:s/>further<text:s/>promotion<text:s/>of<text:s/>the<text:s/>KAI<text:s/>Science<text:s/>Park</text:span></text:p>
            </table:table-cell>
          </table:table-row>
          <table:table-row table:style-name="Row119">
            <table:table-cell table:style-name="Cell351">
              <text:p text:style-name="P915"><text:span text:style-name="T915_1">4.1.<text:s/></text:span><text:span text:style-name="T915_2">Level<text:s/>of<text:s/>knowledge<text:s/>gained<text:s/>by<text:s/>six<text:s/>selected<text:s/>Ukrainian<text:s/>Deep<text:s/>Tech<text:s/>startups<text:s/>about<text:s/>industry<text:s/>engagement,<text:s/>data<text:s/>access<text:s/>and<text:s/>utilisation,<text:s/>staff<text:s/>training<text:s/>and<text:s/>development,<text:s/>and<text:s/>commercialisation<text:s/>strategies</text:span></text:p>
              <text:p text:style-name="P916"/>
            </table:table-cell>
            <table:table-cell table:style-name="Cell352">
              <text:p text:style-name="P917"><text:span text:style-name="T917_1">October<text:s/>2024<text:s/>-<text:s/></text:span><text:span text:style-name="T917_2">The<text:s/>average<text:s/>level<text:s/>of<text:s/>knowledge<text:s/>of<text:s/>selected<text:s/>programme<text:s/>participants<text:s/>before<text:s/>the<text:s/>programme’s<text:s/>start<text:s/>is<text:s/>at<text:s/>least<text:s/>2/5*<text:s/>for<text:s/>each<text:s/>module<text:s/>–<text:s/>based<text:s/>on<text:s/>pre-test<text:s/>results</text:span></text:p>
              <text:p text:style-name="P918"><text:span text:style-name="T918_1">March<text:s/>2025</text:span><text:span text:style-name="T918_2"><text:s/>-<text:s/>The<text:s/>average<text:s/>level<text:s/>of<text:s/>knowledge<text:s/>of<text:s/>selected<text:s/>programme<text:s/>participants<text:s/>at<text:s/>the<text:s/>programme’s<text:s/>end<text:s/>is<text:s/>at<text:s/>least<text:s/>4<text:s/>/5**<text:s/>for<text:s/>each<text:s/>module.</text:span></text:p>
            </table:table-cell>
            <table:table-cell table:style-name="Cell353">
              <text:p text:style-name="P919"><text:span text:style-name="T919_1">A:<text:s/>Output<text:s/>met<text:s/>expectation</text:span><text:span text:style-name="T919_2"><text:s/></text:span></text:p>
              <text:p text:style-name="P920"><text:span text:style-name="T920_1">The<text:s/>average<text:s/>level<text:s/>of<text:s/>knowledge<text:s/>of<text:s/>selected<text:s/>programme<text:s/>participants<text:s/>at<text:s/>the<text:s/>programme’s<text:s/>end<text:s/>is<text:s/>4.22/5**.<text:s/></text:span></text:p>
              <text:p text:style-name="P921"><text:span text:style-name="T921_1">The<text:s/>level<text:s/>of<text:s/>knowledge<text:s/>for<text:s/>each<text:s/>module<text:s/>is<text:s/>at<text:s/>least<text:s/>4/5<text:s/>for<text:s/>7<text:s/>out<text:s/>of<text:s/>8<text:s/>participants<text:s/>–<text:s/>based<text:s/>on<text:s/>post-test<text:s/>results.</text:span></text:p>
            </table:table-cell>
          </table:table-row>
          <table:table-row table:style-name="Row120">
            <table:table-cell table:style-name="Cell354">
              <text:p text:style-name="P922"><text:span text:style-name="T922_1">4.2.<text:s/></text:span><text:span text:style-name="T922_2">#<text:s/>potential<text:s/>investors<text:s/>engaged<text:s/>in<text:s/>the<text:s/>presentations<text:s/>of<text:s/>capstone<text:s/></text:span><text:span text:style-name="T922_3">projects<text:s/>developed<text:s/>by<text:s/>programme<text:s/>participants</text:span></text:p>
            </table:table-cell>
            <table:table-cell table:style-name="Cell355">
              <text:p text:style-name="P923"><text:span text:style-name="T923_1">March<text:s/>2025</text:span><text:span text:style-name="T923_2"><text:s/>-<text:s/></text:span><text:span text:style-name="T923_3">At<text:s/>least<text:s/>5<text:s/>potential<text:s/>investors<text:s/>(including<text:s/>venture<text:s/>capital<text:s/>firms’<text:s/>representatives,<text:s/>private<text:s/></text:span><text:span text:style-name="T923_4">investors,<text:s/>and<text:s/>institutional<text:s/>investors)<text:s/>participated<text:s/>in<text:s/>the<text:s/>presentation</text:span></text:p>
            </table:table-cell>
            <table:table-cell table:style-name="Cell356">
              <text:p text:style-name="P924"><text:span text:style-name="T924_1">A:<text:s/>Output<text:s/>met<text:s/>expectation</text:span><text:span text:style-name="T924_2"><text:s/></text:span></text:p>
              <text:p text:style-name="P925"><text:span text:style-name="T925_1">7<text:s/>potential<text:s/>investors<text:s/>(including<text:s/>venture<text:s/>capital<text:s/>firms’<text:s/>representatives,<text:s/>and<text:s/>private<text:s/>investors,<text:s/>and<text:s/>institutional<text:s/>investors)<text:s/>joined<text:s/>the<text:s/>Demo<text:s/>Day<text:s/>and<text:s/>participated<text:s/>in<text:s/>the<text:s/>presentation<text:s/>of<text:s/>the<text:s/>participants’<text:s/>pitches</text:span></text:p>
            </table:table-cell>
          </table:table-row>
          <table:table-row table:style-name="Row121">
            <table:table-cell table:style-name="Cell357">
              <text:p text:style-name="P926"><text:span text:style-name="T926_1">4.3.<text:s/></text:span><text:span text:style-name="T926_2">Share<text:s/>of<text:s/>female<text:s/>representation<text:s/>and<text:s/>representation<text:s/>of<text:s/>marginalised<text:s/>groups<text:s/>in<text:s/>the<text:s/>acceleration<text:s/>programme</text:span></text:p>
            </table:table-cell>
            <table:table-cell table:style-name="Cell358">
              <text:p text:style-name="P927"><text:span text:style-name="T927_1">October<text:s/>2024<text:s/>-<text:s/></text:span><text:span text:style-name="T927_2">At<text:s/>least<text:s/>50%<text:s/>of<text:s/>the<text:s/>programme<text:s/>participants<text:s/>are<text:s/>represented<text:s/>by<text:s/>women<text:s/>and<text:s/>representatives<text:s/>of<text:s/>marginalised<text:s/>groups</text:span></text:p>
              <text:p text:style-name="P928"><text:span text:style-name="T928_1">March<text:s/>2025<text:s/></text:span><text:span text:style-name="T928_2">-<text:s/></text:span><text:span text:style-name="T928_3">At<text:s/>least<text:s/>30%<text:s/>of<text:s/>capstone<text:s/>projects<text:s/>are<text:s/>presented<text:s/>by<text:s/>women<text:s/>and<text:s/>representatives<text:s/>of<text:s/>marginalised<text:s/>groups</text:span></text:p>
            </table:table-cell>
            <table:table-cell table:style-name="Cell359">
              <text:p text:style-name="P929"><text:span text:style-name="T929_1">A+<text:s/>–<text:s/>Outputs<text:s/>Moderately<text:s/>Exceeded<text:s/>Expectation</text:span><text:span text:style-name="T929_2"><text:s/></text:span></text:p>
              <text:p text:style-name="P930"><text:span text:style-name="T930_1">65%<text:s/>of<text:s/>selected<text:s/>participants<text:s/>of<text:s/>the<text:s/>acceleration<text:s/>programme<text:s/>were<text:s/>representatives<text:s/>of<text:s/>women<text:s/>and<text:s/>marginalised<text:s/>groups</text:span></text:p>
              <text:p text:style-name="P931"><text:span text:style-name="T931_1">37,5%<text:s/>of<text:s/>capstone<text:s/>projects<text:s/>were<text:s/>presented<text:s/>by<text:s/>women<text:s/>and<text:s/>representatives<text:s/>of<text:s/>marginalised<text:s/>groups</text:span></text:p>
            </table:table-cell>
          </table:table-row>
        </table:table>
        <text:p text:style-name="P932"/>
        <text:p text:style-name="P933"><text:span text:style-name="T933_1">Annex<text:s/>D<text:s/>–<text:s/>RISE<text:s/>Results<text:s/>Framework</text:span></text:p>
        <text:p text:style-name="P934"/>
        <text:p text:style-name="P935"/>
        <text:p text:style-name="P936"><text:span text:style-name="T936_1">Annex<text:s/>E</text:span><text:span text:style-name="T936_2"><text:s/>–<text:s/>IDLO<text:s/>Results<text:s/>Framework</text:span></text:p>
        <text:p text:style-name="P937"/>
        <table:table table:style-name="Table14">
          <table:table-column table:style-name="Column58"/>
          <table:table-column table:style-name="Column59"/>
          <table:table-column table:style-name="Column60"/>
          <table:table-row table:style-name="Row122">
            <table:table-cell table:style-name="Cell360">
              <text:p text:style-name="P938"><text:span text:style-name="T938_1">Indicator(s)</text:span></text:p>
            </table:table-cell>
            <table:table-cell table:style-name="Cell361">
              <text:p text:style-name="P939"><text:span text:style-name="T939_1">Milestone(s)<text:s/>for<text:s/>FY23-24</text:span></text:p>
            </table:table-cell>
            <table:table-cell table:style-name="Cell362">
              <text:p text:style-name="P940"><text:span text:style-name="T940_1">Progress<text:s/></text:span></text:p>
            </table:table-cell>
          </table:table-row>
          <table:table-row table:style-name="Row123">
            <table:table-cell table:style-name="Cell363">
              <text:p text:style-name="P941"><text:span text:style-name="T941_1">Legislation<text:s/>underlying<text:s/>the<text:s/>role<text:s/>of<text:s/>HCJ<text:s/>Inspectors<text:s/>amended<text:s/>in<text:s/>line<text:s/>with<text:s/>issued<text:s/>recommendations</text:span></text:p>
            </table:table-cell>
            <table:table-cell table:style-name="Cell364">
              <text:p text:style-name="P942"><text:span text:style-name="T942_1">Changes<text:s/>in<text:s/>legislation<text:s/>are<text:s/>adopted<text:s/>by<text:s/>the<text:s/>Parliament.</text:span></text:p>
            </table:table-cell>
            <table:table-cell table:style-name="Cell365">
              <text:p text:style-name="P943"><text:span text:style-name="T943_1">A:<text:s/>Output<text:s/>met<text:s/>expectation</text:span></text:p>
              <text:p text:style-name="P944"><text:span text:style-name="T944_1">Two<text:s/>(2)<text:s/>draft<text:s/>laws<text:s/>No.<text:s/>9261<text:s/>and<text:s/>No.<text:s/>9483-2<text:s/>aimed<text:s/>at<text:s/>restoring<text:s/>the<text:s/>disciplinary<text:s/>function<text:s/>of<text:s/>the<text:s/>HCJ<text:s/>were<text:s/>developed<text:s/>and<text:s/>adopted<text:s/>by<text:s/>the<text:s/>Parliament.<text:s/>IDLO’s<text:s/>recommendations<text:s/>on<text:s/>strengthening<text:s/>independence,<text:s/>improving<text:s/>and<text:s/>safeguarding<text:s/>integrity<text:s/>and<text:s/>improving<text:s/>and<text:s/>maintaining<text:s/>efficiency<text:s/>of<text:s/>the<text:s/>DIS<text:s/>were<text:s/>included.<text:s/></text:span></text:p>
            </table:table-cell>
          </table:table-row>
          <table:table-row table:style-name="Row124">
            <table:table-cell table:style-name="Cell366">
              <text:p text:style-name="P945"><text:span text:style-name="T945_1">Number<text:s/>of<text:s/>HQCJ<text:s/>procedures<text:s/>improved<text:s/>or<text:s/>adopted</text:span></text:p>
              <text:p text:style-name="P946"><text:span text:style-name="T946_1"><text:s text:c="3103"/></text:span></text:p>
            </table:table-cell>
            <table:table-cell table:style-name="Cell367">
              <text:p text:style-name="P947"><text:span text:style-name="T947_1">3<text:s/>procedures<text:s/>improved<text:s/>or<text:s/>adopted</text:span></text:p>
            </table:table-cell>
            <table:table-cell table:style-name="Cell368">
              <text:p text:style-name="P948"><text:span text:style-name="T948_1">A:<text:s/>Output<text:s/>met<text:s/>expectation</text:span></text:p>
              <text:p text:style-name="P949"><text:span text:style-name="T949_1">Advised<text:s/>HQCJ<text:s/>on<text:s/>organizing<text:s/>testing<text:s/>for<text:s/>judgeship<text:s/>candidates<text:s/>in<text:s/>times<text:s/>of<text:s/>war,<text:s/>developing<text:s/>a<text:s/>new<text:s/>pool<text:s/>of<text:s/>legislation<text:s/>knowledge<text:s/>tests<text:s/>for<text:s/>judgeship<text:s/>competitions<text:s/>and<text:s/>providing<text:s/>HQCJ<text:s/>with<text:s/>a<text:s/>digital<text:s/>platform<text:s/>for<text:s/>administering<text:s/>tests.<text:s/>Developed<text:s/>a<text:s/>training<text:s/>course<text:s/>on<text:s/>testing<text:s/>judgeship<text:s/>candidates’<text:s/>skills<text:s/>and<text:s/>knowledge,<text:s/>for<text:s/>which<text:s/>the<text:s/>first<text:s/>part<text:s/>was<text:s/>organized<text:s/>in<text:s/>December<text:s/>2023.<text:s/>Assisted<text:s/>HQCJ<text:s/>with<text:s/>an<text:s/>IT<text:s/>needs<text:s/>assessment,<text:s/>produced<text:s/>a<text:s/>report<text:s/>on<text:s/>HQCJ<text:s/>IT<text:s/>needs<text:s/>and<text:s/>issued<text:s/>optimization<text:s/>recommendations.<text:s/>Contributed<text:s/>to<text:s/>developing<text:s/>unified<text:s/>indicators<text:s/>for<text:s/>the<text:s/>assessment<text:s/>of<text:s/>integrity<text:s/>and<text:s/>professional<text:s/>ethics<text:s/>of<text:s/>judges.<text:s/></text:span></text:p>
            </table:table-cell>
          </table:table-row>
          <table:table-row table:style-name="Row125">
            <table:table-cell table:style-name="Cell369">
              <text:p text:style-name="P950"><text:span text:style-name="T950_1">Open<text:s/>and<text:s/>merit-based<text:s/>competition<text:s/>for<text:s/>vacant<text:s/>judgeship<text:s/>positions<text:s/>carried<text:s/>out</text:span></text:p>
              <text:p text:style-name="P951"/>
            </table:table-cell>
            <table:table-cell table:style-name="Cell370">
              <text:p text:style-name="P952"><text:span text:style-name="T952_1">2000 candidates<text:s/>admitted<text:s/>to<text:s/>the<text:s/>judgeship<text:s/>competitions<text:s/>under<text:s/>new<text:s/>legislative<text:s/>framework<text:s/>by<text:s/>April<text:s/>2024.</text:span></text:p>
            </table:table-cell>
            <table:table-cell table:style-name="Cell371">
              <text:p text:style-name="P953"><text:span text:style-name="T953_1">B:<text:s/>Output<text:s/>moderately<text:s/>did<text:s/>not<text:s/>meet<text:s/>expectation</text:span></text:p>
              <text:p text:style-name="P954"><text:span text:style-name="T954_1">IDLO<text:s/>commenced<text:s/>peer<text:s/>reviewing<text:s/>legislative<text:s/>knowledge<text:s/>test<text:s/>questions<text:s/>and<text:s/>respective<text:s/>multiple-choice<text:s/>answers<text:s/>to<text:s/>be<text:s/>used<text:s/>in<text:s/>the<text:s/>merit-based<text:s/>competitions<text:s/>in<text:s/>the<text:s/>Judiciary.<text:s/></text:span></text:p>
            </table:table-cell>
          </table:table-row>
          <table:table-row table:style-name="Row126">
            <table:table-cell table:style-name="Cell372">
              <text:p text:style-name="P955"><text:span text:style-name="T955_1">Service<text:s/>of<text:s/>HCJ<text:s/>Disciplinary<text:s/>Inspectors<text:s/>established<text:s/>and<text:s/>disciplinary<text:s/>hearings<text:s/>resumed</text:span></text:p>
            </table:table-cell>
            <table:table-cell table:style-name="Cell373">
              <text:p text:style-name="P956"><text:span text:style-name="T956_1">Established<text:s/>by<text:s/>April<text:s/>2024.</text:span></text:p>
            </table:table-cell>
            <table:table-cell table:style-name="Cell374">
              <text:p text:style-name="P957"><text:span text:style-name="T957_1">B:<text:s/>Output<text:s/>moderately<text:s/>did<text:s/>not<text:s/>meet<text:s/>expectation</text:span><text:span text:style-name="T957_2"><text:s/></text:span></text:p>
              <text:p text:style-name="P958"><text:span text:style-name="T958_1">Established<text:s/>on<text:s/>28<text:s/>November<text:s/>2024.</text:span><text:span text:style-name="T958_2"><text:s/>High<text:s/>Council<text:s/>of<text:s/>Justice<text:s/>appointed<text:s/>21<text:s/>disciplinary<text:s/>inspectors<text:s/>and<text:s/>a<text:s/>deputy<text:s/>head<text:s/>of<text:s/>the<text:s/>service.<text:s/></text:span></text:p>
            </table:table-cell>
          </table:table-row>
          <table:table-row table:style-name="Row127">
            <table:table-cell table:style-name="Cell375">
              <text:p text:style-name="P959"><text:span text:style-name="T959_1">Indicator(s)</text:span></text:p>
            </table:table-cell>
            <table:table-cell table:style-name="Cell376">
              <text:p text:style-name="P960"><text:span text:style-name="T960_1">Milestone(s)<text:s/>FY24-25</text:span></text:p>
            </table:table-cell>
            <table:table-cell table:style-name="Cell377">
              <text:p text:style-name="P961"><text:span text:style-name="T961_1">Progress</text:span></text:p>
            </table:table-cell>
          </table:table-row>
          <table:table-row table:style-name="Row128">
            <table:table-cell table:style-name="Cell378">
              <text:p text:style-name="P962"><text:span text:style-name="T962_1">HCJ<text:s/>and<text:s/>HQCJ<text:s/>Secretariats<text:s/>restructured<text:s/>in<text:s/>line<text:s/>with<text:s/>issued<text:s/>recommendations</text:span></text:p>
            </table:table-cell>
            <table:table-cell table:style-name="Cell379">
              <text:p text:style-name="P963"><text:span text:style-name="T963_1">Restructuring<text:s/>happens</text:span></text:p>
              <text:p text:style-name="P964"/>
            </table:table-cell>
            <table:table-cell table:style-name="Cell380">
              <text:p text:style-name="P965"><text:span text:style-name="T965_1">B:<text:s/>Output<text:s/>moderately<text:s/>did<text:s/>not<text:s/>meet<text:s/>expectation<text:s text:c="2"/></text:span></text:p>
              <text:p text:style-name="P966"><text:span text:style-name="T966_1">While<text:s/>full<text:s/>restructuring<text:s/>was<text:s/>not<text:s/>delivered,<text:s/>IDLO<text:s/>provided<text:s/>meaningful<text:s/>expert<text:s/>inputs<text:s/>into<text:s/>the<text:s/>process.<text:s/>It<text:s/>monitored<text:s/>developments<text:s/>with<text:s/>the<text:s/>HCJ<text:s/>Strategy<text:s/>for<text:s/>2024-2027<text:s/>and<text:s/>Action<text:s/>Plan,<text:s/>which<text:s/>has<text:s/>been<text:s/>put<text:s/>on<text:s/>hold<text:s/>until<text:s/>the<text:s/>State<text:s/>Strategy<text:s/>on<text:s/>the<text:s/>Reform<text:s/>of<text:s/>the<text:s/>Judiciary<text:s/>is<text:s/>approved<text:s/>by<text:s/>the<text:s/>President.</text:span></text:p>
            </table:table-cell>
          </table:table-row>
          <table:table-row table:style-name="Row129">
            <table:table-cell table:style-name="Cell381">
              <text:p text:style-name="P967"><text:span text:style-name="T967_1">Number<text:s/>of<text:s/>HQCJ<text:s/>procedures<text:s/>improved<text:s/>or<text:s/>adopted</text:span></text:p>
            </table:table-cell>
            <table:table-cell table:style-name="Cell382">
              <text:p text:style-name="P968"><text:span text:style-name="T968_1">10<text:s/>HQCJ’s<text:s/>procedures<text:s/>are<text:s/>changed<text:s/>following<text:s/>IDLO<text:s/>advice.</text:span></text:p>
            </table:table-cell>
            <table:table-cell table:style-name="Cell383">
              <text:p text:style-name="P969"><text:span text:style-name="T969_1">B:<text:s/>Output<text:s/>moderately<text:s/>did<text:s/>not<text:s/>meet<text:s/>expectation<text:s text:c="2"/></text:span></text:p>
              <text:p text:style-name="P970"><text:span text:style-name="T970_1">IDLO<text:s/>analysed<text:s/>and<text:s/>provided<text:s/>recommendations<text:s/>on<text:s/>improving<text:s/>a<text:s/>number<text:s/>of<text:s/>HQCJ<text:s/>procedures,<text:s/>but<text:s/>not<text:s/>all<text:s/>of<text:s/>them<text:s/>were<text:s/>incorporated<text:s/>by<text:s/>HQCJ.<text:s/>For<text:s/>instance,<text:s/>the<text:s/>regulation<text:s/>on<text:s/>the<text:s/>SDI<text:s/>adopted<text:s/>by<text:s/>the<text:s/>HCJ<text:s/>on<text:s/>19<text:s/>December<text:s/>2024<text:s/>did<text:s/>not<text:s/>incorporate<text:s/>IDLO’s<text:s/>recommendations.</text:span></text:p>
            </table:table-cell>
          </table:table-row>
          <table:table-row table:style-name="Row130">
            <table:table-cell table:style-name="Cell384">
              <text:p text:style-name="P971"><text:span text:style-name="T971_1">Open<text:s/>and<text:s/>merit-based<text:s/>competition<text:s/>for<text:s/>vacant<text:s/>judgeship<text:s/>positions<text:s/>carried<text:s/>out</text:span></text:p>
            </table:table-cell>
            <table:table-cell table:style-name="Cell385">
              <text:p text:style-name="P972"><text:span text:style-name="T972_1">HQCJ<text:s/>assisted<text:s/>with<text:s/>designing<text:s/>open<text:s/>and<text:s/>merit-based<text:s/>competition<text:s/>for<text:s/>vacant<text:s/>judgeship<text:s/>positions<text:s/>and<text:s/>transparent<text:s/>qualification<text:s/>assessment<text:s/>procedure<text:s/>for<text:s/>sitting<text:s/>judges</text:span></text:p>
            </table:table-cell>
            <table:table-cell table:style-name="Cell386">
              <text:p text:style-name="P973"><text:span text:style-name="T973_1">B:<text:s/>Output<text:s/>moderately<text:s/>did<text:s/>not<text:s/>meet<text:s/>expectation</text:span></text:p>
              <text:p text:style-name="P974"><text:span text:style-name="T974_1">IDLO<text:s/>provided<text:s/>expert<text:s/>advice<text:s/>and<text:s/>support<text:s/>to<text:s/>the<text:s/>HQCJ<text:s/>with<text:s/>judgeship<text:s/>competitions,<text:s/>including<text:s/>processing<text:s/>survey<text:s/>data,<text:s/>outlining<text:s/>critical<text:s/>parameters<text:s/>for<text:s/>each<text:s/>stage<text:s/>of<text:s/>the<text:s/>competition,<text:s/>developing<text:s/>test<text:s/>questions<text:s/>on<text:s/>the<text:s/>History<text:s/>of<text:s/>Ukrainian<text:s/>Statehood,<text:s/>helping<text:s/>administer<text:s/>cognitive<text:s/>ability<text:s/>tests.<text:s/>However,<text:s/>at<text:s/>the<text:s/>time<text:s/>of<text:s/>the<text:s/>project<text:s/>completion,<text:s/>all<text:s/>the<text:s/>competitions<text:s/>have<text:s/>not<text:s/>yet<text:s/>been<text:s/>carried<text:s/>out<text:s/>yet.</text:span></text:p>
            </table:table-cell>
          </table:table-row>
        </table:table>
        <text:p text:style-name="P975"/>
        <text:p text:style-name="P976"><text:span text:style-name="T976_1">Annex<text:s/>F<text:s/>–<text:s/>Pro-Integrity<text:s/>2023-2024<text:s/>Results<text:s/>Framework</text:span></text:p>
        <text:p text:style-name="P977"/>
        <table:table table:style-name="Table15">
          <table:table-column table:style-name="Column61"/>
          <table:table-column table:style-name="Column62"/>
          <table:table-column table:style-name="Column63"/>
          <table:table-row table:style-name="Row131">
            <table:table-cell table:style-name="Cell387">
              <text:p text:style-name="P978"><text:span text:style-name="T978_1">Indicator(s)</text:span></text:p>
            </table:table-cell>
            <table:table-cell table:style-name="Cell388">
              <text:p text:style-name="P979"><text:span text:style-name="T979_1">Milestone(s)<text:s/>for<text:s/>this<text:s/>review</text:span></text:p>
            </table:table-cell>
            <table:table-cell table:style-name="Cell389">
              <text:p text:style-name="P980"><text:span text:style-name="T980_1">Progress<text:s/></text:span></text:p>
            </table:table-cell>
          </table:table-row>
          <table:table-row table:style-name="Row132">
            <table:table-cell table:style-name="Cell390">
              <text:p text:style-name="P981"><text:span text:style-name="T981_1">#<text:s/>anti-corruption</text:span><text:span text:style-name="T981_2"><text:s/></text:span><text:span text:style-name="T981_3">measures<text:s/>proposed,<text:s/>considered,</text:span><text:span text:style-name="T981_4"><text:s/></text:span><text:span text:style-name="T981_5">adopted<text:s/>or<text:s/>implemented<text:s/>due<text:s/>to</text:span></text:p>
              <text:p text:style-name="P982"><text:span text:style-name="T982_1">USG/UK<text:s/>Govt<text:s/>assistance,<text:s/>to<text:s/>include<text:s/>laws,<text:s/>policies,<text:s/>or<text:s/>procedures</text:span></text:p>
            </table:table-cell>
            <table:table-cell table:style-name="Cell391">
              <text:p text:style-name="P983"><text:span text:style-name="T983_1">5</text:span></text:p>
            </table:table-cell>
            <table:table-cell table:style-name="Cell392">
              <text:p text:style-name="P984"><text:span text:style-name="T984_1">А++:<text:s/>Output<text:s/>substantially<text:s/>exceeded<text:s/>expectation</text:span></text:p>
              <text:p text:style-name="P985"><text:span text:style-name="T985_1">During<text:s/>FY1<text:s/>(2024),<text:s/>Pro-Integrity<text:s/>supported<text:s/>34<text:s/>anticorruption<text:s/>measures,<text:s/>including<text:s/>laws,<text:s/>policies,<text:s/>and<text:s/>procedures.</text:span></text:p>
            </table:table-cell>
          </table:table-row>
          <table:table-row table:style-name="Row133">
            <table:table-cell table:style-name="Cell393">
              <text:p text:style-name="P986"><text:span text:style-name="T986_1">#<text:s/>anti-corruption<text:s/>tools<text:s/>and<text:s/>mechanisms<text:s/>improved<text:s/>or</text:span><text:span text:style-name="T986_2"><text:s/></text:span><text:span text:style-name="T986_3">developed<text:s/>with<text:s/>Pro-Integrity<text:s/>support</text:span></text:p>
            </table:table-cell>
            <table:table-cell table:style-name="Cell394">
              <text:p text:style-name="P987"><text:span text:style-name="T987_1">5</text:span></text:p>
            </table:table-cell>
            <table:table-cell table:style-name="Cell395">
              <text:p text:style-name="P988"><text:span text:style-name="T988_1">А++:<text:s/>Output<text:s/>substantially<text:s/>exceeded<text:s/>expectation</text:span></text:p>
              <text:p text:style-name="P989"><text:span text:style-name="T989_1">11<text:s/>anti-corruption<text:s/>or<text:s/>integrity<text:s/>promotion<text:s/>tools<text:s/>and<text:s/>mechanisms<text:s/>were<text:s/>improved<text:s/>or<text:s/>developed<text:s/>with<text:s/>Pro-Integrity<text:s/>support<text:s/>in<text:s/>FY1<text:s/>(2024).</text:span></text:p>
            </table:table-cell>
          </table:table-row>
          <table:table-row table:style-name="Row134">
            <table:table-cell table:style-name="Cell396">
              <text:p text:style-name="P990"><text:span text:style-name="T990_1">#<text:s/>partnerships<text:s/>and</text:span><text:span text:style-name="T990_2"><text:s/></text:span><text:span text:style-name="T990_3">coalitions<text:s/>for<text:s/>effective<text:s/>corruption<text:s/>prevention,<text:s/>detection,<text:s/>and<text:s/>deterrence</text:span></text:p>
              <text:p text:style-name="P991"><text:span text:style-name="T991_1">supported<text:s/>with<text:s/>Pro-Integrity<text:s/>technical<text:s/>assistance</text:span></text:p>
            </table:table-cell>
            <table:table-cell table:style-name="Cell397">
              <text:p text:style-name="P992"><text:span text:style-name="T992_1">3</text:span></text:p>
            </table:table-cell>
            <table:table-cell table:style-name="Cell398">
              <text:p text:style-name="P993"><text:span text:style-name="T993_1">C:<text:s/>Output<text:s/>substantially<text:s/>did<text:s/>not<text:s/>meet<text:s/>expectation</text:span></text:p>
              <text:p text:style-name="P994"><text:span text:style-name="T994_1">No<text:s/>progress<text:s/>has<text:s/>been<text:s/>observed<text:s/>in<text:s/>establishing<text:s/>international<text:s/>partnerships<text:s/>or<text:s/>coalitions<text:s/>with<text:s/>Pro-Integrity's<text:s/>support.<text:s/>No<text:s/>partnership<text:s/>has<text:s/>been<text:s/>established.</text:span></text:p>
            </table:table-cell>
          </table:table-row>
          <table:table-row table:style-name="Row135">
            <table:table-cell table:style-name="Cell399">
              <text:p text:style-name="P995"><text:span text:style-name="T995_1">#<text:s/>oversight<text:s/>actions<text:s/>taken<text:s/>by<text:s/>non-government<text:s/>organizations<text:s/>receiving<text:s/>Pro-Integrity<text:s/>assistance</text:span></text:p>
            </table:table-cell>
            <table:table-cell table:style-name="Cell400">
              <text:p text:style-name="P996"><text:span text:style-name="T996_1">5</text:span></text:p>
            </table:table-cell>
            <table:table-cell table:style-name="Cell401">
              <text:p text:style-name="P997"><text:span text:style-name="T997_1">А++:<text:s/>Output<text:s/>substantially<text:s/>exceeded<text:s/>expectation</text:span></text:p>
              <text:p text:style-name="P998"><text:span text:style-name="T998_1">9<text:s/>oversight<text:s/>actions<text:s/>were<text:s/>conducted<text:s/>focusing<text:s/>on<text:s/>integrity-check<text:s/>of<text:s/>the<text:s/>candidates<text:s/>for<text:s/>key<text:s/>judicial<text:s/>and<text:s/>anti-corruption<text:s/>positions.</text:span></text:p>
            </table:table-cell>
          </table:table-row>
          <table:table-row table:style-name="Row136">
            <table:table-cell table:style-name="Cell402">
              <text:p text:style-name="P999"><text:span text:style-name="T999_1">#<text:s/>organizations<text:s/>pursuing<text:s/>their<text:s/>own<text:s/>performance<text:s/>improvement<text:s/>priorities<text:s/>in<text:s/>anti-corruption<text:s/>with<text:s/>USG/UK<text:s/>Gov-t<text:s/>capacity<text:s/>strengthening<text:s/>support<text:s/>(CBLD-11)</text:span></text:p>
            </table:table-cell>
            <table:table-cell table:style-name="Cell403">
              <text:p text:style-name="P1000"><text:span text:style-name="T1000_1">1</text:span></text:p>
            </table:table-cell>
            <table:table-cell table:style-name="Cell404">
              <text:p text:style-name="P1001"><text:span text:style-name="T1001_1">А++:<text:s/>Output<text:s/>substantially<text:s/>exceeded<text:s/>expectation<text:s/></text:span></text:p>
              <text:p text:style-name="P1002"><text:span text:style-name="T1002_1">Pro-Integrity<text:s/>exceeded<text:s/>the<text:s/>year<text:s/>target<text:s/>by<text:s/>actively<text:s/>engaging<text:s/>6<text:s/>national<text:s/>organizations<text:s/>to<text:s/>increase<text:s/>their<text:s/>performance<text:s/>in<text:s/>anti-corruption<text:s/>and<text:s/>integrity<text:s/>promotion.</text:span></text:p>
            </table:table-cell>
          </table:table-row>
          <table:table-row table:style-name="Row137">
            <table:table-cell table:style-name="Cell405">
              <text:p text:style-name="P1003"><text:span text:style-name="T1003_1">#<text:s/>anti-corruption</text:span><text:span text:style-name="T1003_2"><text:s/></text:span><text:span text:style-name="T1003_3">knowledge<text:s/>products<text:s/>produced<text:s/>with<text:s/>Pro-Integrity<text:s/>support</text:span></text:p>
            </table:table-cell>
            <table:table-cell table:style-name="Cell406">
              <text:p text:style-name="P1004"><text:span text:style-name="T1004_1">2</text:span></text:p>
            </table:table-cell>
            <table:table-cell table:style-name="Cell407">
              <text:p text:style-name="P1005"><text:span text:style-name="T1005_1">А++:<text:s/>Output<text:s/>substantially<text:s/>exceeded<text:s/>expectation</text:span></text:p>
              <text:p text:style-name="P1006"><text:span text:style-name="T1006_1">In<text:s/>FY1<text:s/>(2024),<text:s/>Pro-Integrity<text:s/>almost<text:s/>reached<text:s/>the<text:s/>Life<text:s/>of<text:s/>Activity<text:s/>(LOA)<text:s/>target,<text:s/>producing<text:s/>32<text:s/>products.</text:span></text:p>
            </table:table-cell>
          </table:table-row>
          <table:table-row table:style-name="Row138">
            <table:table-cell table:style-name="Cell408">
              <text:p text:style-name="P1007"><text:span text:style-name="T1007_1">#<text:s/>Pro-Integrity<text:s/>supported<text:s/>measures<text:s/>designed<text:s/>to<text:s/>promote<text:s/>or<text:s/>strengthen<text:s/>the</text:span><text:span text:style-name="T1007_2"><text:s/></text:span><text:span text:style-name="T1007_3">participation<text:s/>of<text:s/>marginalised<text:s/>groups<text:s/>in<text:s/>the<text:s/>anti-corruption<text:s/>field</text:span></text:p>
            </table:table-cell>
            <table:table-cell table:style-name="Cell409">
              <text:p text:style-name="P1008"><text:span text:style-name="T1008_1">3</text:span></text:p>
            </table:table-cell>
            <table:table-cell table:style-name="Cell410">
              <text:p text:style-name="P1009"><text:span text:style-name="T1009_1">C:<text:s/>Output<text:s/>substantially<text:s/>did<text:s/>not<text:s/>meet<text:s/>expectation</text:span></text:p>
              <text:p text:style-name="P1010"><text:span text:style-name="T1010_1">0<text:s/>measures<text:s/>were<text:s/>designed<text:s/>to<text:s/>promote<text:s/>or<text:s/>strengthen<text:s/>the<text:s/>participation<text:s/>of<text:s/>marginalised<text:s/>groups.</text:span></text:p>
            </table:table-cell>
          </table:table-row>
        </table:table>
        <text:p text:style-name="P1011"/>
        <text:p text:style-name="P1012"><text:span text:style-name="T1012_1">Annex<text:s/>G<text:s/>–<text:s/>DTA<text:s/>2024<text:s/>Results<text:s/>Framework</text:span></text:p>
        <table:table table:style-name="Table16">
          <table:table-column table:style-name="Column64"/>
          <table:table-column table:style-name="Column65"/>
          <table:table-column table:style-name="Column66"/>
          <table:table-row table:style-name="Row139">
            <table:table-cell table:style-name="Cell411">
              <text:p text:style-name="P1013"><text:span text:style-name="T1013_1">Indicator(s)</text:span></text:p>
            </table:table-cell>
            <table:table-cell table:style-name="Cell412">
              <text:p text:style-name="P1014"><text:span text:style-name="T1014_1">Milestone(s)<text:s/>for<text:s/>this<text:s/>review</text:span></text:p>
            </table:table-cell>
            <table:table-cell table:style-name="Cell413">
              <text:p text:style-name="P1015"><text:span text:style-name="T1015_1">Progress<text:s/></text:span></text:p>
            </table:table-cell>
          </table:table-row>
          <table:table-row table:style-name="Row140">
            <table:table-cell table:style-name="Cell414" table:number-columns-spanned="3">
              <text:p text:style-name="P1016"><text:span text:style-name="T1016_1">Objective<text:s/>1:<text:s/>Digitalisation<text:s/>for<text:s/>Economic<text:s/>Revitalisation</text:span></text:p>
            </table:table-cell>
            <table:covered-table-cell/>
            <table:covered-table-cell/>
          </table:table-row>
          <table:table-row table:style-name="Row141">
            <table:table-cell table:style-name="Cell415">
              <text:p text:style-name="P1017"><text:span text:style-name="T1017_1">Number<text:s/>of<text:s/>business-related<text:s/>permits<text:s/>and<text:s/>licensing<text:s/>services<text:s/>digitized</text:span></text:p>
              <text:p text:style-name="P1018"/>
              <text:p text:style-name="P1019"/>
              <text:p text:style-name="P1020"/>
            </table:table-cell>
            <table:table-cell table:style-name="Cell416">
              <text:p text:style-name="P1021"><text:span text:style-name="T1021_1">3</text:span></text:p>
            </table:table-cell>
            <table:table-cell table:style-name="Cell417">
              <text:p text:style-name="P1022"><text:span text:style-name="T1022_1">C:<text:s/>Outputs<text:s/>substantially<text:s/>did<text:s/>not<text:s/>meet<text:s/>expectation</text:span></text:p>
              <text:p text:style-name="P1023"><text:span text:style-name="T1023_1">The<text:s/>transition<text:s/>from<text:s/>paper-based<text:s/>to<text:s/>digital<text:s/>systems<text:s/>required<text:s/>in-depth<text:s/>process<text:s/>re-engineering<text:s/>to<text:s/>simplify<text:s/>and<text:s/>standardize<text:s/>workflows.<text:s/>This<text:s/>demanded<text:s/>extensive<text:s/>coordination<text:s/>among<text:s/>government<text:s/>agencies<text:s/>and<text:s/>stakeholders<text:s/>to<text:s/>ensure<text:s/>compliance<text:s/>and<text:s/>usability,<text:s/>as<text:s/>well<text:s/>as<text:s/>substantial<text:s/>legislative<text:s/>and<text:s/>regulatory<text:s/>updates<text:s/>to<text:s/>enable<text:s/>their<text:s/>digitization.<text:s/>The<text:s/>delays<text:s/>made<text:s/>it<text:s/>impossible<text:s/>to<text:s/>complete<text:s/>in<text:s/>time.</text:span></text:p>
            </table:table-cell>
          </table:table-row>
          <table:table-row table:style-name="Row142">
            <table:table-cell table:style-name="Cell418" table:number-columns-spanned="3">
              <text:p text:style-name="P1024"><text:span text:style-name="T1024_1">Objective<text:s/>2:<text:s/>Digitalisation<text:s/>for<text:s/>Transparent<text:s/>Recovery</text:span></text:p>
            </table:table-cell>
            <table:covered-table-cell/>
            <table:covered-table-cell/>
          </table:table-row>
          <table:table-row table:style-name="Row143">
            <table:table-cell table:style-name="Cell419">
              <text:p text:style-name="P1025"><text:span text:style-name="T1025_1">Percentage<text:s/>of<text:s/>reconstruction<text:s/>projects<text:s/>substantively<text:s/>improved<text:s/>relative<text:s/>to<text:s/>those<text:s/>closely<text:s/>monitored<text:s/>as<text:s/>the<text:s/>result<text:s/>of<text:s/>civic<text:s/>oversight<text:s/>and<text:s/>scrutiny</text:span></text:p>
            </table:table-cell>
            <table:table-cell table:style-name="Cell420">
              <text:p text:style-name="P1026"><text:span text:style-name="T1026_1">15%<text:s/>of<text:s/>projects<text:s/>substantively<text:s/>improved</text:span></text:p>
            </table:table-cell>
            <table:table-cell table:style-name="Cell421">
              <text:p text:style-name="P1027"><text:span text:style-name="T1027_1">A:<text:s/>Output<text:s/>met<text:s/>expectation</text:span></text:p>
              <text:p text:style-name="P1028"><text:span text:style-name="T1028_1">15%<text:s/>(74<text:s/>projects<text:s/>monitored<text:s/>and<text:s/>11<text:s/>improved)</text:span></text:p>
              <text:p text:style-name="P1029"><text:span text:style-name="T1029_1">In<text:s/>total,<text:s/>the<text:s/>TI-U<text:s/>team<text:s/>analysed<text:s/>74<text:s/>recovery<text:s/>projects<text:s/>and<text:s/>related<text:s/>procurements,<text:s/>sent<text:s/>11<text:s/>appeals<text:s/>on<text:s/>the<text:s/>detected<text:s/>overpricing<text:s/>to<text:s/>supervising<text:s/>entities,<text:s/>controlling<text:s/>and<text:s/>law<text:s/>enforcement<text:s/>bodies.</text:span></text:p>
            </table:table-cell>
          </table:table-row>
          <table:table-row table:style-name="Row144">
            <table:table-cell table:style-name="Cell422" table:number-columns-spanned="3">
              <text:p text:style-name="P1030"><text:span text:style-name="T1030_1">Objective<text:s/>3:<text:s/>Digitalisation<text:s/>for<text:s/>Good<text:s/>Governance</text:span></text:p>
            </table:table-cell>
            <table:covered-table-cell/>
            <table:covered-table-cell/>
          </table:table-row>
          <table:table-row table:style-name="Row145">
            <table:table-cell table:style-name="Cell423">
              <text:p text:style-name="P1031"><text:span text:style-name="T1031_1">Number<text:s/>of<text:s/>eServices<text:s/>implemented<text:s/>in<text:s/>corruption-prone<text:s/>sectors</text:span></text:p>
            </table:table-cell>
            <table:table-cell table:style-name="Cell424">
              <text:p text:style-name="P1032"><text:span text:style-name="T1032_1">4</text:span></text:p>
            </table:table-cell>
            <table:table-cell table:style-name="Cell425">
              <text:p text:style-name="P1033"><text:span text:style-name="T1033_1">B:<text:s/>Output<text:s/>moderately<text:s/>did<text:s/>not<text:s/>meet<text:s/>expectation<text:s text:c="2"/></text:span></text:p>
              <text:p text:style-name="P1034"><text:span text:style-name="T1034_1">2<text:s/>services<text:s/>were<text:s/>introduced.<text:s/></text:span></text:p>
              <text:p text:style-name="P1035"><text:span text:style-name="T1035_1">The<text:s/>target<text:s/>was<text:s/>not<text:s/>met<text:s/>as<text:s/>the<text:s/>transfer<text:s/>of<text:s/>responsibilities<text:s/>and<text:s/>resources<text:s/>from<text:s/>TAPAS<text:s/>to<text:s/>DTA<text:s/>took<text:s/>longer<text:s/>than<text:s/>anticipated<text:s/>to<text:s/>align<text:s/>workflows,<text:s/>secure<text:s/>approvals,<text:s/>and<text:s/>onboard<text:s/>new<text:s/>team<text:s/>members.</text:span></text:p>
            </table:table-cell>
          </table:table-row>
          <table:table-row table:style-name="Row146">
            <table:table-cell table:style-name="Cell426">
              <text:p text:style-name="P1036"><text:span text:style-name="T1036_1">Ukraine's<text:s/>score<text:s/>in<text:s/>the<text:s/>Online<text:s/>Service<text:s/>Index<text:s/>within<text:s/>the<text:s/>UN<text:s/>E-Government<text:s/>Development<text:s/>Index<text:s/>(EGDI).<text:s/></text:span><text:span text:style-name="T1036_2">EGDI<text:s/>considers<text:s/>factors<text:s/>such<text:s/>as<text:s/>online<text:s/>services,<text:s/>telecommunications<text:s/>infrastructure,<text:s/>and<text:s/>human<text:s/>capital.</text:span></text:p>
            </table:table-cell>
            <table:table-cell table:style-name="Cell427">
              <text:p text:style-name="P1037"><text:span text:style-name="T1037_1">0.82</text:span></text:p>
              <text:p text:style-name="P1038"/>
              <text:p text:style-name="P1039"/>
              <text:p text:style-name="P1040"/>
            </table:table-cell>
            <table:table-cell table:style-name="Cell428">
              <text:p text:style-name="P1041"><text:span text:style-name="T1041_1">A++:<text:s/>Output<text:s/>substantially<text:s/>exceeded<text:s/>expectation</text:span></text:p>
              <text:p text:style-name="P1042"><text:span text:style-name="T1042_1">In<text:s/>September<text:s/>2024<text:s/>the<text:s/>UN<text:s/>released<text:s/>its<text:s/>eGovernment<text:s/>Survey<text:s/>2024<text:s/>(</text:span><text:span text:style-name="T1042_2"><text:a xlink:type="simple" xlink:href="https://publicadministration.un.org/egovkb/en-us/Reports/UN-E-Government-Survey-2024"><text:span text:style-name="T1042_3">https://publicadministration.un.org/egovkb/en-us/Reports/UN-E-Government-Survey-2024</text:span></text:a></text:span><text:span text:style-name="T1042_4">),<text:s/>ranking<text:s/>193<text:s/>countries<text:s/>based<text:s/>on<text:s/>the<text:s/>UN’s<text:s/>eGovernment<text:s/>Development<text:s/>Index<text:s/>(EGDI).<text:s/>Ukraine<text:s/>ranked<text:s/>30th<text:s/>with<text:s/>an<text:s/>EGDI<text:s/>index<text:s/>score<text:s/>of<text:s/>0.8841<text:s/>out<text:s/>of<text:s/>1,<text:s/>up<text:s/>from<text:s/>46th<text:s/>in<text:s/>2022.<text:s/></text:span></text:p>
            </table:table-cell>
          </table:table-row>
          <table:table-row table:style-name="Row147">
            <table:table-cell table:style-name="Cell429" table:number-columns-spanned="3">
              <text:p text:style-name="P1043"><text:span text:style-name="T1043_1">Cross-cutting</text:span></text:p>
            </table:table-cell>
            <table:covered-table-cell/>
            <table:covered-table-cell/>
          </table:table-row>
          <table:table-row table:style-name="Row148">
            <table:table-cell table:style-name="Cell430">
              <text:p text:style-name="P1044"><text:span text:style-name="T1044_1">Number<text:s/>of<text:s/>women<text:s/>and<text:s/>representatives<text:s/>of<text:s/>vulnerable<text:s/>groups<text:s/>empowered<text:s/>with<text:s/>new<text:s/>knowledge<text:s/>and<text:s/>skills<text:s/>through<text:s/>project<text:s/>training<text:s/>programs</text:span></text:p>
            </table:table-cell>
            <table:table-cell table:style-name="Cell431">
              <text:p text:style-name="P1045"><text:span text:style-name="T1045_1">2,000</text:span></text:p>
            </table:table-cell>
            <table:table-cell table:style-name="Cell432">
              <text:p text:style-name="P1046"><text:span text:style-name="T1046_1">A+:<text:s/>Outputs<text:s/>Moderately<text:s/>Exceeded<text:s/>Expectation</text:span></text:p>
              <text:p text:style-name="P1047"><text:span text:style-name="T1047_1">2,202<text:s/>representatives<text:s/>of<text:s/>vulnerable<text:s/>groups,<text:s/>including:</text:span></text:p>
              <text:p text:style-name="P1048"><text:span text:style-name="T1048_1">-<text:s/>1,581<text:s/>women</text:span></text:p>
              <text:p text:style-name="P1049"><text:span text:style-name="T1049_1">-<text:s/>74<text:s/>persons<text:s/>with<text:s/>disabilities</text:span></text:p>
              <text:p text:style-name="P1050"><text:span text:style-name="T1050_1">-<text:s/>6<text:s/>veterans</text:span></text:p>
              <text:p text:style-name="P1051"><text:span text:style-name="T1051_1">-<text:s/>81<text:s/>IDPs</text:span></text:p>
              <text:p text:style-name="P1052"><text:span text:style-name="T1052_1">-<text:s/>393<text:s/>persons<text:s/>living<text:s/>in<text:s/>rural<text:s/>areas</text:span></text:p>
              <text:p text:style-name="P1053"><text:span text:style-name="T1053_1">-<text:s/>51<text:s/>persons<text:s/>living<text:s/>in<text:s/>conflict-affected<text:s/>areas</text:span></text:p>
              <text:p text:style-name="P1054"><text:span text:style-name="T1054_1">-<text:s/>16<text:s/>persons<text:s/>over<text:s/>65<text:s/>y.o.</text:span></text:p>
            </table:table-cell>
          </table:table-row>
        </table:table>
        <text:p text:style-name="P1055"/>
        <text:p text:style-name="P1056"/>
        <text:p text:style-name="P1057"><text:span text:style-name="T1057_1">Annex<text:s/>H<text:s/>–<text:s/>SOERA<text:s/>2023-2024<text:s/>Results<text:s/>Framework</text:span></text:p>
        <text:p text:style-name="P1058"/>
        <table:table table:style-name="Table17">
          <table:table-column table:style-name="Column67"/>
          <table:table-column table:style-name="Column68"/>
          <table:table-column table:style-name="Column69"/>
          <table:table-column table:style-name="Column70"/>
          <table:table-row table:style-name="Row149">
            <table:table-cell table:style-name="Cell433">
              <text:p text:style-name="P1059"><text:span text:style-name="T1059_1">Performance<text:s/>Indicators</text:span><text:span text:style-name="T1059_2"> </text:span><text:span text:style-name="T1059_3"> </text:span></text:p>
            </table:table-cell>
            <table:table-cell table:style-name="Cell434">
              <text:p text:style-name="P1060"><text:span text:style-name="T1060_1">Unit<text:s/>of<text:s/>Measure</text:span><text:span text:style-name="T1060_2"> </text:span><text:span text:style-name="T1060_3"> </text:span></text:p>
            </table:table-cell>
            <table:table-cell table:style-name="Cell435">
              <text:p text:style-name="P1061"><text:span text:style-name="T1061_1">Y3/<text:s/>FY23</text:span><text:span text:style-name="T1061_2"> </text:span><text:span text:style-name="T1061_3"><text:line-break/></text:span><text:span text:style-name="T1061_4">Target</text:span><text:span text:style-name="T1061_5"> </text:span></text:p>
            </table:table-cell>
            <table:table-cell table:style-name="Cell436">
              <text:p text:style-name="P1062"><text:span text:style-name="T1062_1">Y3/FY23<text:s/>Actual<text:s/>Total</text:span><text:span text:style-name="T1062_2"> </text:span></text:p>
            </table:table-cell>
          </table:table-row>
          <table:table-row table:style-name="Row150">
            <table:table-cell table:style-name="Cell437">
              <text:p text:style-name="P1063"><text:span text:style-name="T1063_1">#<text:s/>SOEs<text:s/>in<text:s/>the<text:s/>database<text:s/>with<text:s/>up-to-date<text:s/>and<text:s/>accurate<text:s/>information<text:s/>(Custom)* </text:span><text:span text:style-name="T1063_2"> </text:span></text:p>
            </table:table-cell>
            <table:table-cell table:style-name="Cell438">
              <text:p text:style-name="P1064"><text:span text:style-name="T1064_1">#<text:s/>SOEs </text:span><text:span text:style-name="T1064_2"> </text:span></text:p>
            </table:table-cell>
            <table:table-cell table:style-name="Cell439">
              <text:p text:style-name="P1065"><text:span text:style-name="T1065_1">20</text:span><text:span text:style-name="T1065_2"> </text:span></text:p>
            </table:table-cell>
            <table:table-cell table:style-name="Cell440">
              <text:p text:style-name="P1066"><text:span text:style-name="T1066_1">0</text:span><text:span text:style-name="T1066_2"> </text:span></text:p>
            </table:table-cell>
          </table:table-row>
          <table:table-row table:style-name="Row151">
            <table:table-cell table:style-name="Cell441">
              <text:p text:style-name="P1067"><text:span text:style-name="T1067_1">#<text:s/></text:span><text:span text:style-name="T1067_2">trainings<text:s/>on<text:s/>SOE<text:s/>reform<text:s/>or<text:s/>public<text:s/>property<text:s/>management<text:s/>as<text:s/>a<text:s/>result<text:s/>of<text:s/>USG<text:s/>assistance<text:s/>(Custom) </text:span><text:span text:style-name="T1067_3"> </text:span></text:p>
            </table:table-cell>
            <table:table-cell table:style-name="Cell442">
              <text:p text:style-name="P1068"><text:span text:style-name="T1068_1">#<text:s/>trainings </text:span><text:span text:style-name="T1068_2"> </text:span></text:p>
            </table:table-cell>
            <table:table-cell table:style-name="Cell443">
              <text:p text:style-name="P1069"><text:span text:style-name="T1069_1">2</text:span><text:span text:style-name="T1069_2"> </text:span></text:p>
            </table:table-cell>
            <table:table-cell table:style-name="Cell444">
              <text:p text:style-name="P1070"><text:span text:style-name="T1070_1">7</text:span><text:span text:style-name="T1070_2"> </text:span></text:p>
            </table:table-cell>
          </table:table-row>
          <table:table-row table:style-name="Row152">
            <table:table-cell table:style-name="Cell445">
              <text:p text:style-name="P1071"><text:span text:style-name="T1071_1">Percentage<text:s/>of<text:s/>participants<text:s/>who<text:s/>demonstrate<text:s/>increased<text:s/>knowledge<text:s/>of<text:s/>SOE<text:s/>reform<text:s/>strategies<text:s/>and<text:s/>policies<text:s/>after<text:s/>training<text:s/>or<text:s/>capacity<text:s/>building<text:s/>interventions. </text:span><text:span text:style-name="T1071_2"> </text:span></text:p>
            </table:table-cell>
            <table:table-cell table:style-name="Cell446">
              <text:p text:style-name="P1072"><text:span text:style-name="T1072_1">%<text:s/></text:span></text:p>
            </table:table-cell>
            <table:table-cell table:style-name="Cell447">
              <text:p text:style-name="P1073"><text:span text:style-name="T1073_1">90% </text:span><text:span text:style-name="T1073_2"> </text:span></text:p>
            </table:table-cell>
            <table:table-cell table:style-name="Cell448">
              <text:p text:style-name="P1074"><text:span text:style-name="T1074_1">100%*</text:span><text:span text:style-name="T1074_2"> </text:span></text:p>
            </table:table-cell>
          </table:table-row>
          <table:table-row table:style-name="Row153">
            <table:table-cell table:style-name="Cell449">
              <text:p text:style-name="P1075"><text:span text:style-name="T1075_1">#<text:s/>new<text:s/>participants<text:s/>engaged<text:s/>in<text:s/>SOE<text:s/>reform<text:s/>or<text:s/>public<text:s/>property<text:s/>management<text:s/>webinars<text:s/>(Custom) </text:span><text:span text:style-name="T1075_2"> </text:span></text:p>
            </table:table-cell>
            <table:table-cell table:style-name="Cell450">
              <text:p text:style-name="P1076"><text:span text:style-name="T1076_1">#<text:s/>participants  </text:span><text:span text:style-name="T1076_2"> </text:span></text:p>
            </table:table-cell>
            <table:table-cell table:style-name="Cell451">
              <text:p text:style-name="P1077"><text:span text:style-name="T1077_1">500 </text:span><text:span text:style-name="T1077_2"> </text:span></text:p>
            </table:table-cell>
            <table:table-cell table:style-name="Cell452">
              <text:p text:style-name="P1078"><text:span text:style-name="T1078_1">2196.<text:s/>Measured<text:s/>annually</text:span><text:span text:style-name="T1078_2"> </text:span></text:p>
            </table:table-cell>
          </table:table-row>
          <table:table-row table:style-name="Row154">
            <table:table-cell table:style-name="Cell453">
              <text:p text:style-name="P1079"><text:span text:style-name="T1079_1">#<text:s/>laws,<text:s/>policies,<text:s/>regulations,<text:s/>or<text:s/>procedures<text:s/>proposed,<text:s/>adopted,<text:s/>or<text:s/>implemented<text:s/>in<text:s/>accordance<text:s/>with<text:s/>international<text:s/>standards<text:s/>to<text:s/>advance<text:s/>SOE<text:s/>reform<text:s/>or<text:s/>public<text:s/>asset<text:s/>management<text:s/>as<text:s/>a<text:s/>result<text:s/>of<text:s/>USG<text:s/>assistance<text:s/>(disaggregated<text:s/>by<text:s/>policy<text:s/>target<text:s/>area)<text:s/>(Custom)* </text:span><text:span text:style-name="T1079_2"> </text:span></text:p>
            </table:table-cell>
            <table:table-cell table:style-name="Cell454">
              <text:p text:style-name="P1080"><text:span text:style-name="T1080_1">#<text:s/>measures </text:span><text:span text:style-name="T1080_2"> </text:span></text:p>
            </table:table-cell>
            <table:table-cell table:style-name="Cell455">
              <text:p text:style-name="P1081"><text:span text:style-name="T1081_1">12</text:span><text:span text:style-name="T1081_2"> </text:span></text:p>
            </table:table-cell>
            <table:table-cell table:style-name="Cell456">
              <text:p text:style-name="P1082"><text:span text:style-name="T1082_1">62</text:span><text:span text:style-name="T1082_2"> </text:span></text:p>
            </table:table-cell>
          </table:table-row>
          <table:table-row table:style-name="Row155">
            <table:table-cell table:style-name="Cell457">
              <text:p text:style-name="P1083"><text:span text:style-name="T1083_1">#<text:s/>large<text:s/>SOEs<text:s/>privatized<text:s/>as<text:s/>a<text:s/>result<text:s/>of<text:s/>USG<text:s/>assistance<text:s/>(Custom)* </text:span><text:span text:style-name="T1083_2"> </text:span></text:p>
            </table:table-cell>
            <table:table-cell table:style-name="Cell458">
              <text:p text:style-name="P1084"><text:span text:style-name="T1084_1">#<text:s/>SOEs/MOEs </text:span><text:span text:style-name="T1084_2"> </text:span></text:p>
            </table:table-cell>
            <table:table-cell table:style-name="Cell459">
              <text:p text:style-name="P1085"><text:span text:style-name="T1085_1">1 </text:span><text:span text:style-name="T1085_2"> </text:span></text:p>
            </table:table-cell>
            <table:table-cell table:style-name="Cell460">
              <text:p text:style-name="P1086"><text:span text:style-name="T1086_1">0</text:span><text:span text:style-name="T1086_2"> </text:span></text:p>
            </table:table-cell>
          </table:table-row>
          <table:table-row table:style-name="Row156">
            <table:table-cell table:style-name="Cell461">
              <text:p text:style-name="P1087"><text:span text:style-name="T1087_1">#<text:s/>small<text:s/>SOEs/MOEs<text:s/>privatized<text:s/>as<text:s/>a<text:s/>result<text:s/>of<text:s/>USG<text:s/>assistance   </text:span><text:span text:style-name="T1087_2"> </text:span></text:p>
            </table:table-cell>
            <table:table-cell table:style-name="Cell462">
              <text:p text:style-name="P1088"><text:span text:style-name="T1088_1">#<text:s/>SOEs/MOEs </text:span><text:span text:style-name="T1088_2"> </text:span></text:p>
            </table:table-cell>
            <table:table-cell table:style-name="Cell463">
              <text:p text:style-name="P1089"><text:span text:style-name="T1089_1">85 </text:span><text:span text:style-name="T1089_2"> </text:span></text:p>
            </table:table-cell>
            <table:table-cell table:style-name="Cell464">
              <text:p text:style-name="P1090"><text:span text:style-name="T1090_1">70</text:span><text:span text:style-name="T1090_2"> </text:span></text:p>
            </table:table-cell>
          </table:table-row>
          <table:table-row table:style-name="Row157">
            <table:table-cell table:style-name="Cell465">
              <text:p text:style-name="P1091"><text:span text:style-name="T1091_1">#<text:s/>state<text:s/>and<text:s/>municipal<text:s/>assets<text:s/>leased<text:s/>as<text:s/>a<text:s/>result<text:s/>of<text:s/>USG<text:s/>assistance<text:s/>(disaggregated<text:s/>by<text:s/>state<text:s/>and<text:s/>municipality)<text:s/>(Custom) </text:span><text:span text:style-name="T1091_2"> </text:span></text:p>
            </table:table-cell>
            <table:table-cell table:style-name="Cell466">
              <text:p text:style-name="P1092"><text:span text:style-name="T1092_1">#<text:s/>assets </text:span><text:span text:style-name="T1092_2"> </text:span></text:p>
            </table:table-cell>
            <table:table-cell table:style-name="Cell467">
              <text:p text:style-name="P1093"><text:span text:style-name="T1093_1">1,500 </text:span><text:span text:style-name="T1093_2"> </text:span></text:p>
            </table:table-cell>
            <table:table-cell table:style-name="Cell468">
              <text:p text:style-name="P1094"><text:span text:style-name="T1094_1">1,065</text:span><text:span text:style-name="T1094_2"> </text:span></text:p>
            </table:table-cell>
          </table:table-row>
          <table:table-row table:style-name="Row158">
            <table:table-cell table:style-name="Cell469">
              <text:p text:style-name="P1095"><text:span text:style-name="T1095_1">#<text:s/>privatization,<text:s/>leasing,<text:s/>and<text:s/>communications<text:s/>trainings<text:s/>(Custom) </text:span><text:span text:style-name="T1095_2"> </text:span></text:p>
            </table:table-cell>
            <table:table-cell table:style-name="Cell470">
              <text:p text:style-name="P1096"><text:span text:style-name="T1096_1">#<text:s/>trainings </text:span><text:span text:style-name="T1096_2"> </text:span></text:p>
            </table:table-cell>
            <table:table-cell table:style-name="Cell471">
              <text:p text:style-name="P1097"><text:span text:style-name="T1097_1">4 </text:span><text:span text:style-name="T1097_2"> </text:span></text:p>
            </table:table-cell>
            <table:table-cell table:style-name="Cell472">
              <text:p text:style-name="P1098"><text:span text:style-name="T1098_1">1</text:span><text:span text:style-name="T1098_2"> </text:span></text:p>
            </table:table-cell>
          </table:table-row>
          <table:table-row table:style-name="Row159">
            <table:table-cell table:style-name="Cell473">
              <text:p text:style-name="P1099"><text:span text:style-name="T1099_1">#<text:s/>new<text:s/>conditions,<text:s/>systems,<text:s/>and<text:s/>procedures<text:s/>implemented<text:s/>(disaggregated<text:s/>by<text:s/>national/municipal)<text:s/>(Custom) </text:span><text:span text:style-name="T1099_2"> </text:span></text:p>
            </table:table-cell>
            <table:table-cell table:style-name="Cell474">
              <text:p text:style-name="P1100"><text:span text:style-name="T1100_1">#<text:s/>new<text:s/>tools </text:span><text:span text:style-name="T1100_2"> </text:span></text:p>
            </table:table-cell>
            <table:table-cell table:style-name="Cell475">
              <text:p text:style-name="P1101"><text:span text:style-name="T1101_1">4 </text:span><text:span text:style-name="T1101_2"> </text:span></text:p>
            </table:table-cell>
            <table:table-cell table:style-name="Cell476">
              <text:p text:style-name="P1102"><text:span text:style-name="T1102_1">1<text:s/>plus<text:s/>43<text:s/>subsystems</text:span></text:p>
            </table:table-cell>
          </table:table-row>
          <table:table-row table:style-name="Row160">
            <table:table-cell table:style-name="Cell477">
              <text:p text:style-name="P1103"><text:span text:style-name="T1103_1">#<text:s/>building<text:s/>and<text:s/>land<text:s/>property<text:s/>rights<text:s/>registered<text:s/>with<text:s/>USG<text:s/>assistance<text:s/>(disaggregated<text:s/>by<text:s/>small<text:s/>and<text:s/>large<text:s/>buildings)<text:s/>(</text:span><text:span text:style-name="T1103_2">Custom) <text:s/></text:span></text:p>
            </table:table-cell>
            <table:table-cell table:style-name="Cell478">
              <text:p text:style-name="P1104"><text:span text:style-name="T1104_1">#<text:s/>buildings </text:span><text:span text:style-name="T1104_2"> </text:span></text:p>
            </table:table-cell>
            <table:table-cell table:style-name="Cell479">
              <text:p text:style-name="P1105"><text:span text:style-name="T1105_1">50 </text:span><text:span text:style-name="T1105_2"> </text:span></text:p>
            </table:table-cell>
            <table:table-cell table:style-name="Cell480">
              <text:p text:style-name="P1106"><text:span text:style-name="T1106_1">100</text:span><text:span text:style-name="T1106_2"> </text:span></text:p>
            </table:table-cell>
          </table:table-row>
          <table:table-row table:style-name="Row161">
            <table:table-cell table:style-name="Cell481">
              <text:p text:style-name="P1107"><text:span text:style-name="T1107_1">#<text:s/>SOEs<text:s/>prepared<text:s/>for<text:s/>liquidation<text:s/>as<text:s/>a<text:s/>result<text:s/>of<text:s/>USG<text:s/>assistance<text:s/>(disaggregated<text:s/>by<text:s/>small<text:s/>and<text:s/>large<text:s/>SOEs)<text:s/>(Custom) </text:span><text:span text:style-name="T1107_2"> </text:span></text:p>
            </table:table-cell>
            <table:table-cell table:style-name="Cell482">
              <text:p text:style-name="P1108"><text:span text:style-name="T1108_1">#<text:s/>SOEs </text:span><text:span text:style-name="T1108_2"> </text:span></text:p>
            </table:table-cell>
            <table:table-cell table:style-name="Cell483">
              <text:p text:style-name="P1109"><text:span text:style-name="T1109_1">5</text:span><text:span text:style-name="T1109_2"> </text:span></text:p>
            </table:table-cell>
            <table:table-cell table:style-name="Cell484">
              <text:p text:style-name="P1110"><text:span text:style-name="T1110_1">0</text:span><text:span text:style-name="T1110_2"> </text:span></text:p>
            </table:table-cell>
          </table:table-row>
          <table:table-row table:style-name="Row162">
            <table:table-cell table:style-name="Cell485">
              <text:p text:style-name="P1111"><text:span text:style-name="T1111_1">#<text:s/>CG</text:span><text:span text:style-name="T1111_2"><text:s/></text:span><text:span text:style-name="T1111_3">practices<text:s/>implemented<text:s/>at<text:s/>SOEs<text:s/>such<text:s/>as<text:s/>completed<text:s/>supervisory<text:s/>boards<text:s/>(SBs),<text:s/>new<text:s/>independent<text:s/>SBs, appropriate<text:s/>internal<text:s/>control<text:s/>systems<text:s/>as<text:s/>a<text:s/>result<text:s/>of<text:s/>USG<text:s/>assistance*<text:s/>(disaggregated<text:s/>by<text:s/>CG<text:s/>practice<text:s/>type)<text:s/>(Custom) </text:span><text:span text:style-name="T1111_4"> </text:span></text:p>
            </table:table-cell>
            <table:table-cell table:style-name="Cell486">
              <text:p text:style-name="P1112"><text:span text:style-name="T1112_1">#<text:s/>CG<text:s/>practices </text:span><text:span text:style-name="T1112_2"> </text:span></text:p>
            </table:table-cell>
            <table:table-cell table:style-name="Cell487">
              <text:p text:style-name="P1113"><text:span text:style-name="T1113_1">2 </text:span><text:span text:style-name="T1113_2"> </text:span></text:p>
            </table:table-cell>
            <table:table-cell table:style-name="Cell488">
              <text:p text:style-name="P1114"><text:span text:style-name="T1114_1">1</text:span><text:span text:style-name="T1114_2"> </text:span></text:p>
            </table:table-cell>
          </table:table-row>
          <table:table-row table:style-name="Row163">
            <table:table-cell table:style-name="Cell489">
              <text:p text:style-name="P1115"><text:span text:style-name="T1115_1">#<text:s/>SOEs<text:s/>with<text:s/>significant<text:s/>improvements<text:s/>in<text:s/>operational<text:s/>performance,<text:s/>as<text:s/>measured<text:s/>by<text:s/>year-on-year<text:s/>increases<text:s/>of<text:s/>5%<text:s/>or<text:s/>more<text:s/>in<text:s/>their<text:s/>operating<text:s/>profit,<text:s/>as<text:s/>a<text:s/>result<text:s/>of<text:s/>USG<text:s/>assistance<text:s/>(Custom) </text:span><text:span text:style-name="T1115_2"> </text:span></text:p>
            </table:table-cell>
            <table:table-cell table:style-name="Cell490">
              <text:p text:style-name="P1116"><text:span text:style-name="T1116_1">#<text:s/>SOEs </text:span><text:span text:style-name="T1116_2"> </text:span></text:p>
            </table:table-cell>
            <table:table-cell table:style-name="Cell491">
              <text:p text:style-name="P1117"><text:span text:style-name="T1117_1">2 </text:span><text:span text:style-name="T1117_2"> </text:span></text:p>
            </table:table-cell>
            <table:table-cell table:style-name="Cell492">
              <text:p text:style-name="P1118"><text:span text:style-name="T1118_1">0 </text:span><text:span text:style-name="T1118_2"> </text:span></text:p>
            </table:table-cell>
          </table:table-row>
          <table:table-row table:style-name="Row164">
            <table:table-cell table:style-name="Cell493">
              <text:p text:style-name="P1119"><text:span text:style-name="T1119_1">Level<text:s/>of<text:s/>SOE<text:s/>compliance<text:s/>with<text:s/>international<text:s/>standards<text:s/>on<text:s/>disclosure<text:s/>and<text:s/>financial<text:s/>reporting<text:s/>(Custom) </text:span><text:span text:style-name="T1119_2"> </text:span></text:p>
            </table:table-cell>
            <table:table-cell table:style-name="Cell494">
              <text:p text:style-name="P1120"><text:span text:style-name="T1120_1">Scaler<text:s/>1/<text:s/>below </text:span><text:span text:style-name="T1120_2"> </text:span></text:p>
            </table:table-cell>
            <table:table-cell table:style-name="Cell495">
              <text:p text:style-name="P1121"><text:span text:style-name="T1121_1">Level<text:s/>b</text:span><text:span text:style-name="T1121_2"> </text:span></text:p>
            </table:table-cell>
            <table:table-cell table:style-name="Cell496">
              <text:p text:style-name="P1122"><text:span text:style-name="T1122_1">Level<text:s/>b</text:span><text:span text:style-name="T1122_2"> </text:span></text:p>
            </table:table-cell>
          </table:table-row>
          <table:table-row table:style-name="Row165">
            <table:table-cell table:style-name="Cell497">
              <text:p text:style-name="P1123"><text:span text:style-name="T1123_1">#<text:s/>trainings<text:s/>for<text:s/>CSOs<text:s/>on<text:s/>oversight<text:s/>of<text:s/>SOEs<text:s/>(Custom) </text:span><text:span text:style-name="T1123_2"> </text:span></text:p>
            </table:table-cell>
            <table:table-cell table:style-name="Cell498">
              <text:p text:style-name="P1124"><text:span text:style-name="T1124_1">#<text:s/>trainings </text:span><text:span text:style-name="T1124_2"> </text:span></text:p>
            </table:table-cell>
            <table:table-cell table:style-name="Cell499">
              <text:p text:style-name="P1125"><text:span text:style-name="T1125_1">2 </text:span><text:span text:style-name="T1125_2"> </text:span></text:p>
            </table:table-cell>
            <table:table-cell table:style-name="Cell500">
              <text:p text:style-name="P1126"><text:span text:style-name="T1126_1">0</text:span><text:span text:style-name="T1126_2"> </text:span></text:p>
            </table:table-cell>
          </table:table-row>
          <table:table-row table:style-name="Row166">
            <table:table-cell table:style-name="Cell501">
              <text:p text:style-name="P1127"><text:span text:style-name="T1127_1">#<text:s/>supported<text:s/>enterprises<text:s/>that<text:s/>institute<text:s/>one<text:s/>or<text:s/>more<text:s/>new<text:s/>management<text:s/>or<text:s/>corporate<text:s/>governance<text:s/>mechanisms,<text:s/>in<text:s/>accordance<text:s/>with<text:s/>OECD<text:s/>principles<text:s/>or<text:s/>international<text:s/>leading<text:s/>practices,<text:s/>to<text:s/>enable<text:s/>enhanced<text:s/>performance<text:s/>as<text:s/>a<text:s/>result<text:s/>of<text:s/>USG<text:s/>assistance.<text:s/>(Custom) </text:span><text:span text:style-name="T1127_2"> </text:span></text:p>
            </table:table-cell>
            <table:table-cell table:style-name="Cell502">
              <text:p text:style-name="P1128"><text:span text:style-name="T1128_1">#<text:s/>SOEs </text:span><text:span text:style-name="T1128_2"> </text:span></text:p>
            </table:table-cell>
            <table:table-cell table:style-name="Cell503">
              <text:p text:style-name="P1129"><text:span text:style-name="T1129_1">1 </text:span><text:span text:style-name="T1129_2"> </text:span></text:p>
            </table:table-cell>
            <table:table-cell table:style-name="Cell504">
              <text:p text:style-name="P1130"><text:span text:style-name="T1130_1">1</text:span><text:span text:style-name="T1130_2"> </text:span></text:p>
            </table:table-cell>
          </table:table-row>
          <table:table-row table:style-name="Row167">
            <table:table-cell table:style-name="Cell505">
              <text:p text:style-name="P1131"><text:span text:style-name="T1131_1">#<text:s/>supported<text:s/>SOEs<text:s/>that<text:s/>maintain<text:s/>operations<text:s/>at<text:s/>or<text:s/>above<text:s/>pre-wartime<text:s/>levels  </text:span><text:span text:style-name="T1131_2"> </text:span></text:p>
            </table:table-cell>
            <table:table-cell table:style-name="Cell506">
              <text:p text:style-name="P1132"><text:span text:style-name="T1132_1">#<text:s/>companies </text:span><text:span text:style-name="T1132_2"> </text:span></text:p>
            </table:table-cell>
            <table:table-cell table:style-name="Cell507">
              <text:p text:style-name="P1133"><text:span text:style-name="T1133_1">4 </text:span><text:span text:style-name="T1133_2"> </text:span></text:p>
            </table:table-cell>
            <table:table-cell table:style-name="Cell508">
              <text:p text:style-name="P1134"><text:span text:style-name="T1134_1">3</text:span><text:span text:style-name="T1134_2"> </text:span></text:p>
            </table:table-cell>
          </table:table-row>
        </table:table>
        <text:p text:style-name="P1135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ptos" svg:font-family="Aptos" style:font-pitch="variable" style:font-family-generic="swiss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Calibri Light" svg:font-family="Calibri Light" style:font-pitch="variable" style:font-family-generic="swiss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keep-with-next="always" fo:keep-together="always"/>
      <style:text-properties fo:color="#365f91" style:font-name="Cambria" fo:font-size="16pt" style:font-name-asian="ＭＳ ゴシック" style:font-size-asian="16pt" style:font-name-complex="Times New Roman" style:font-size-complex="16pt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name-complex="Arial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243f60" style:font-name="Cambria" style:font-name-asian="ＭＳ ゴシック" style:font-name-complex="Times New Roman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1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fhb" style:family="text" style:parent-style-name="Default_20_Paragraph_20_Font"/>
    <style:style style:name="fh" style:family="text" style:parent-style-name="Default_20_Paragraph_20_Font"/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style-complex="italic" style:font-name="Arial" fo:font-size="14pt" style:font-size-asian="14pt" style:font-name-complex="Arial" style:font-size-complex="14pt" fo:language-asian="en" fo:country-asian="US" fo:font-weight="bold" style:font-weight-asian="bold" style:font-weight-complex="bold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Heading_20_1_20_Char" style:display-name="Heading 1 Char" style:family="text" style:parent-style-name="Default_20_Paragraph_20_Font">
      <style:text-properties fo:color="#365f91" style:font-name="Cambria" fo:font-size="16pt" style:font-name-asian="ＭＳ ゴシック" style:font-size-asian="16pt" style:font-name-complex="Times New Roman" style:font-size-complex="16pt" fo:language-asian="en" fo:country-asian="US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language-asian="en" fo:country-asian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Heading_20_3_20_Char" style:display-name="Heading 3 Char" style:family="text" style:parent-style-name="Default_20_Paragraph_20_Font">
      <style:text-properties fo:color="#243f60" style:font-name="Cambria" fo:font-size="12pt" style:font-name-asian="ＭＳ ゴシック" style:font-size-asian="12pt" style:font-name-complex="Times New Roman" style:font-size-complex="12pt" fo:language-asian="en" fo:country-asian="US"/>
    </style:style>
    <style:style style:name="Default" style:family="paragraph">
      <style:paragraph-properties style:text-autospace="none"/>
      <style:text-properties fo:color="#000000" fo:font-size="12pt" style:font-name-asian="Calibri" style:font-size-asian="12pt" style:font-size-complex="12pt" fo:language-asian="en" fo:country-asian="US"/>
    </style:style>
    <style:style style:name="LS24" style:family="paragraph" style:parent-style-name="No_20_List"/>
    <style:style style:name="ui-provider" style:family="text" style:parent-style-name="Default_20_Paragraph_20_Font"/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Comment_20_Subject_20_Char" style:display-name="Comment Subject Char" style:family="text" style:parent-style-name="Comment_20_Text_20_Char">
      <style:text-properties style:font-name="Arial" fo:language-asian="en" fo:country-asian="US" fo:font-weight="bold" style:font-weight-asian="bold" style:font-weight-complex="bold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Mention" style:family="text" style:parent-style-name="Default_20_Paragraph_20_Font">
      <style:text-properties fo:background-color="#e1dfdd" fo:color="#2b579a"/>
    </style:style>
    <style:style style:name="Endnote_20_text" style:display-name="Endnote text" style:family="paragraph" style:parent-style-name="Normal">
      <style:text-properties fo:font-size="10pt" style:font-size-asian="10pt" style:font-size-complex="10pt"/>
    </style:style>
    <style:style style:name="Endnote_20_Text_20_Char" style:display-name="Endnote Text Char" style:family="text" style:parent-style-name="Default_20_Paragraph_20_Font">
      <style:text-properties style:font-name="Arial" fo:language-asian="en" fo:country-asian="US"/>
    </style:style>
    <style:style style:name="Endnote_20_reference" style:display-name="Endnote reference" style:family="text" style:parent-style-name="Default_20_Paragraph_20_Font">
      <style:text-properties style:text-position="super 58%"/>
    </style:style>
    <style:style style:name="cf01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Normal0" style:family="paragraph" style:parent-style-name="Normal">
      <style:text-properties style:font-name="Calibri" fo:font-size="11pt" style:font-name-asian="Calibri" style:font-size-asian="11pt" style:font-name-complex="Calibri" style:font-size-complex="11pt"/>
    </style:style>
    <style:style style:name="cf11" style:family="text" style:parent-style-name="Default_20_Paragraph_20_Font">
      <style:text-properties style:font-name="Calibri" fo:font-size="9pt" style:font-name-asian="ＭＳ 明朝" style:font-size-asian="9pt" style:font-name-complex="Arial" style:font-size-complex="9pt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2">
      <text:list-level-style-number style:num-format="1" text:style-name="List2Level0" style:num-suffix="." text:level="1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5.715cm" text:min-label-distance="0.318cm" fo:text-align="end" text:list-level-position-and-space-mode="label-alignment">
          <style:list-level-label-alignment text:label-followed-by="listtab" fo:margin-left="5.71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9.525cm" text:min-label-distance="0.318cm" fo:text-align="end" text:list-level-position-and-space-mode="label-alignment">
          <style:list-level-label-alignment text:label-followed-by="listtab" fo:margin-left="9.52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3.335cm" text:min-label-distance="0.318cm" fo:text-align="end" text:list-level-position-and-space-mode="label-alignment">
          <style:list-level-label-alignment text:label-followed-by="listtab" fo:margin-left="13.335cm" fo:text-indent="-0.318cm"/>
        </style:list-level-properties>
      </text:list-level-style-number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fo:font-style="normal" style:font-style-asian="normal" fo:color="#000000" fo:font-size="11pt" style:font-size-asian="11pt"/>
    </style:style>
    <text:list-style style:name="LS4">
      <text:list-level-style-number style:num-format="1" text:start-value="3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fo:color="#000000" fo:font-size="11pt" style:font-size-asian="11pt"/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5Level0" style:family="text">
      <style:text-properties fo:font-style="normal" style:font-style-asian="normal" style:font-style-complex="italic" fo:color="#000000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style:font-style-complex="italic" fo:color="#000000"/>
      </text:list-level-style-number>
      <text:list-level-style-number style:num-format="a" text:style-name="List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0">
      <text:list-level-style-number style:num-format="a" text:style-name="List10Level0" style:num-suffix=".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a" text:style-name="List10Level1" style:num-suffix="." text:level="2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5.08cm" text:min-label-distance="0.318cm" fo:text-align="end" text:list-level-position-and-space-mode="label-alignment">
          <style:list-level-label-alignment text:label-followed-by="listtab" fo:margin-left="5.08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8.89cm" text:min-label-distance="0.318cm" fo:text-align="end" text:list-level-position-and-space-mode="label-alignment">
          <style:list-level-label-alignment text:label-followed-by="listtab" fo:margin-left="8.89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2.7cm" text:min-label-distance="0.318cm" fo:text-align="end" text:list-level-position-and-space-mode="label-alignment">
          <style:list-level-label-alignment text:label-followed-by="listtab" fo:margin-left="12.7cm" fo:text-indent="-0.318cm"/>
        </style:list-level-properties>
      </text:list-level-style-number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/>
    </style:style>
    <style:style style:name="List13Level1" style:family="text">
      <style:text-properties style:font-name="Courier New" style:font-name-complex="Courier New"/>
    </style:style>
    <style:style style:name="List13Level2" style:family="text">
      <style:text-properties style:font-name="Wingdings"/>
    </style:style>
    <style:style style:name="List13Level3" style:family="text">
      <style:text-properties style:font-name="Symbol"/>
    </style:style>
    <style:style style:name="List13Level4" style:family="text">
      <style:text-properties style:font-name="Courier New" style:font-name-complex="Courier New"/>
    </style:style>
    <style:style style:name="List13Level5" style:family="text">
      <style:text-properties style:font-name="Wingdings"/>
    </style:style>
    <style:style style:name="List13Level6" style:family="text">
      <style:text-properties style:font-name="Symbol"/>
    </style:style>
    <style:style style:name="List13Level7" style:family="text">
      <style:text-properties style:font-name="Courier New" style:font-name-complex="Courier New"/>
    </style:style>
    <style:style style:name="List13Level8" style:family="text">
      <style:text-properties style:font-name="Wingdings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4Level0" style:family="text">
      <style:text-properties style:font-name="Symbol" fo:font-size="10pt" style:font-size-asian="10pt"/>
    </style:style>
    <style:style style:name="List14Level1" style:family="text">
      <style:text-properties style:font-name="Courier New" fo:font-size="10pt" style:font-size-asian="10pt"/>
    </style:style>
    <style:style style:name="List14Level2" style:family="text">
      <style:text-properties style:font-name="Wingdings" fo:font-size="10pt" style:font-size-asian="10pt"/>
    </style:style>
    <style:style style:name="List14Level3" style:family="text">
      <style:text-properties style:font-name="Wingdings" fo:font-size="10pt" style:font-size-asian="10pt"/>
    </style:style>
    <style:style style:name="List14Level4" style:family="text">
      <style:text-properties style:font-name="Wingdings" fo:font-size="10pt" style:font-size-asian="10pt"/>
    </style:style>
    <style:style style:name="List14Level5" style:family="text">
      <style:text-properties style:font-name="Wingdings" fo:font-size="10pt" style:font-size-asian="10pt"/>
    </style:style>
    <style:style style:name="List14Level6" style:family="text">
      <style:text-properties style:font-name="Wingdings" fo:font-size="10pt" style:font-size-asian="10pt"/>
    </style:style>
    <style:style style:name="List14Level7" style:family="text">
      <style:text-properties style:font-name="Wingdings" fo:font-size="10pt" style:font-size-asian="10pt"/>
    </style:style>
    <style:style style:name="List14Level8" style:family="text">
      <style:text-properties style:font-name="Wingdings" fo:font-size="10pt" style:font-size-asian="10pt"/>
    </style:style>
    <text:list-style style:name="LS14">
      <text:list-level-style-bullet text:bullet-char="" text:style-name="List1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5Level0" style:family="text">
      <style:text-properties style:font-name="Symbol" fo:font-size="10pt" style:font-size-asian="10pt"/>
    </style:style>
    <style:style style:name="List15Level1" style:family="text">
      <style:text-properties fo:font-style="normal" style:font-style-asian="normal" fo:color="#000000"/>
    </style:style>
    <style:style style:name="List15Level2" style:family="text">
      <style:text-properties style:font-name="Wingdings" fo:font-size="10pt" style:font-size-asian="10pt"/>
    </style:style>
    <style:style style:name="List15Level3" style:family="text">
      <style:text-properties style:font-name="Wingdings" fo:font-size="10pt" style:font-size-asian="10pt"/>
    </style:style>
    <style:style style:name="List15Level4" style:family="text">
      <style:text-properties style:font-name="Wingdings" fo:font-size="10pt" style:font-size-asian="10pt"/>
    </style:style>
    <style:style style:name="List15Level5" style:family="text">
      <style:text-properties style:font-name="Wingdings" fo:font-size="10pt" style:font-size-asian="10pt"/>
    </style:style>
    <style:style style:name="List15Level6" style:family="text">
      <style:text-properties style:font-name="Wingdings" fo:font-size="10pt" style:font-size-asian="10pt"/>
    </style:style>
    <style:style style:name="List15Level7" style:family="text">
      <style:text-properties style:font-name="Wingdings" fo:font-size="10pt" style:font-size-asian="10pt"/>
    </style:style>
    <style:style style:name="List15Level8" style:family="text">
      <style:text-properties style:font-name="Wingdings" fo:font-size="10pt" style:font-size-asian="10pt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number style:num-format="1" text:start-value="8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fo:font-style="normal" style:font-style-asian="normal" fo:color="#000000"/>
      </text:list-level-style-number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Aptos"/>
    </style:style>
    <style:style style:name="List19Level1" style:family="text">
      <style:text-properties style:font-name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/>
    </style:style>
    <style:style style:name="List19Level8" style:family="text">
      <style:text-properties style:font-name="Wingdings"/>
    </style:style>
    <text:list-style style:name="LS19">
      <text:list-level-style-bullet text:bullet-char="·" text:style-name="List1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ptos"/>
      </text:list-level-style-bullet>
      <text:list-level-style-bullet text:bullet-char="o" text:style-name="List1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/>
    </style:style>
    <style:style style:name="List20Level8" style:family="text">
      <style:text-properties style:font-name="Wingdings"/>
    </style:style>
    <text:list-style style:name="LS20">
      <text:list-level-style-bullet text:bullet-char="·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/>
    </style:style>
    <style:style style:name="List21Level8" style:family="text">
      <style:text-properties style:font-name="Wingdings"/>
    </style:style>
    <text:list-style style:name="LS21">
      <text:list-level-style-bullet text:bullet-char="·" text:style-name="List2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fo:font-style="normal" style:font-style-asian="normal" fo:color="#000000" style:font-name-complex="Times New Roman"/>
    </style:style>
    <text:list-style style:name="LS23">
      <text:list-level-style-number style:num-format="1" text:style-name="List2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style="normal" style:font-style-asian="normal" fo:color="#000000" style:font-name-complex="Times New Roman"/>
      </text:list-level-style-number>
      <text:list-level-style-number style:num-format="a" text:style-name="List2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24Level0" style:family="text">
      <style:text-properties fo:font-weight="bold" style:font-weight-asian="bold" style:font-weight-complex="bold"/>
    </style:style>
    <text:list-style style:name="LS24">
      <text:list-level-style-number style:num-format="1" text:style-name="List2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bold" style:font-weight-asian="bold" style:font-weight-complex="bold"/>
      </text:list-level-style-number>
      <text:list-level-style-number style:num-format="a" text:style-name="List2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25Level0" style:family="text">
      <style:text-properties style:font-name="Symbol" fo:font-size="10pt" style:font-size-asian="10pt"/>
    </style:style>
    <style:style style:name="List25Level1" style:family="text">
      <style:text-properties style:font-name="Courier New" fo:font-size="10pt" style:font-size-asian="10pt"/>
    </style:style>
    <style:style style:name="List25Level2" style:family="text">
      <style:text-properties style:font-name="Wingdings" fo:font-size="10pt" style:font-size-asian="10pt"/>
    </style:style>
    <style:style style:name="List25Level3" style:family="text">
      <style:text-properties style:font-name="Wingdings" fo:font-size="10pt" style:font-size-asian="10pt"/>
    </style:style>
    <style:style style:name="List25Level4" style:family="text">
      <style:text-properties style:font-name="Wingdings" fo:font-size="10pt" style:font-size-asian="10pt"/>
    </style:style>
    <style:style style:name="List25Level5" style:family="text">
      <style:text-properties style:font-name="Wingdings" fo:font-size="10pt" style:font-size-asian="10pt"/>
    </style:style>
    <style:style style:name="List25Level6" style:family="text">
      <style:text-properties style:font-name="Wingdings" fo:font-size="10pt" style:font-size-asian="10pt"/>
    </style:style>
    <style:style style:name="List25Level7" style:family="text">
      <style:text-properties style:font-name="Wingdings" fo:font-size="10pt" style:font-size-asian="10pt"/>
    </style:style>
    <style:style style:name="List25Level8" style:family="text">
      <style:text-properties style:font-name="Wingdings" fo:font-size="10pt" style:font-size-asian="10pt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style:num-format="i" fo:padding-top="0.386cm" fo:border-top="#000000 0.018cm solid" fo:margin-top="0.847cm" fo:padding-bottom="0.386cm" fo:border-bottom="#000000 0.018cm solid" fo:margin-bottom="0.847cm" fo:padding-left="0.637cm" fo:border-left="#000000 0.018cm solid" fo:margin-left="0.847cm" fo:padding-right="0.637cm" fo:border-right="#000000 0.018cm solid" fo:margin-right="0.847cm"/>
      <style:header-style>
        <style:header-footer-properties fo:min-height="0.018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MasterPage3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>
      <style:paragraph-properties fo:text-align="center"/>
    </style:style>
    <style:style style:name="T3_1" style:family="text">
      <style:text-properties fo:font-size="10pt" style:font-size-asian="10pt" style:font-size-complex="10pt"/>
    </style:style>
    <style:style style:name="T3_2" style:family="text">
      <style:text-properties fo:font-size="10pt" style:font-size-asian="10pt" style:font-size-complex="10pt"/>
    </style:style>
    <style:style style:name="T3_3" style:family="text">
      <style:text-properties fo:font-size="10pt" style:font-size-asian="10pt" style:font-size-complex="10pt"/>
    </style:style>
    <style:style style:name="T3_4" style:family="text">
      <style:text-properties fo:font-size="10pt" style:font-size-asian="10pt" style:font-size-complex="10pt"/>
    </style:style>
    <style:page-layout style:name="pm2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4" style:family="paragraph" style:parent-style-name="Header"/>
    <style:style style:name="FR2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5" style:family="paragraph" style:parent-style-name="Normal"/>
    <style:style style:name="T5_1" style:family="text">
      <style:text-properties fo:color="#000000" style:font-name="Calibri" fo:font-size="10pt" style:font-size-asian="10pt" style:font-name-complex="Calibri"/>
    </style:style>
    <style:style style:name="P6" style:family="paragraph" style:parent-style-name="Footer">
      <style:paragraph-properties fo:text-align="center"/>
    </style:style>
    <style:style style:name="T6_1" style:family="text">
      <style:text-properties fo:font-size="10pt" style:font-size-asian="10pt" style:font-size-complex="10pt"/>
    </style:style>
    <style:style style:name="T6_2" style:family="text">
      <style:text-properties fo:font-size="10pt" style:font-size-asian="10pt" style:font-size-complex="10pt"/>
    </style:style>
    <style:style style:name="T6_3" style:family="text">
      <style:text-properties fo:font-size="10pt" style:font-size-asian="10pt" style:font-size-complex="10pt"/>
    </style:style>
    <style:style style:name="T6_4" style:family="text">
      <style:text-properties fo:font-size="10pt" style:font-size-asian="10pt" style:font-size-complex="10pt"/>
    </style:style>
    <style:page-layout style:name="pm3">
      <style:page-layout-properties style:print-orientation="landscape" fo:page-width="29.7cm" fo:page-height="21.001cm" fo:padding-top="0cm" fo:margin-top="1.249cm" fo:padding-bottom="0cm" fo:margin-bottom="1.249cm" fo:padding-left="0cm" fo:margin-left="1.251cm" fo:padding-right="0cm" fo:margin-right="1.251cm"/>
      <style:header-style>
        <style:header-footer-properties fo:min-height="1.291cm" style:dynamic-spacing="true"/>
      </style:header-style>
      <style:footer-style>
        <style:header-footer-properties fo:min-height="1.291cm" style:dynamic-spacing="true"/>
      </style:footer-style>
    </style:page-layout>
    <style:style style:name="P7" style:family="paragraph" style:parent-style-name="Header"/>
    <style:style style:name="FR3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8" style:family="paragraph" style:parent-style-name="Normal"/>
    <style:style style:name="T8_1" style:family="text">
      <style:text-properties fo:color="#000000" style:font-name="Calibri" fo:font-size="10pt" style:font-size-asian="10pt" style:font-name-complex="Calibri"/>
    </style:style>
    <style:style style:name="P9" style:family="paragraph" style:parent-style-name="Footer">
      <style:paragraph-properties fo:text-align="center"/>
    </style:style>
    <style:style style:name="T9_1" style:family="text">
      <style:text-properties fo:font-size="10pt" style:font-size-asian="10pt" style:font-size-complex="10pt"/>
    </style:style>
    <style:style style:name="T9_2" style:family="text">
      <style:text-properties fo:font-size="10pt" style:font-size-asian="10pt" style:font-size-complex="10pt"/>
    </style:style>
    <style:style style:name="T9_3" style:family="text">
      <style:text-properties fo:font-size="10pt" style:font-size-asian="10pt" style:font-size-complex="10pt"/>
    </style:style>
    <style:style style:name="T9_4" style:family="text">
      <style:text-properties fo:font-size="10pt" style:font-size-asian="10pt" style:font-size-complex="10pt"/>
    </style:style>
    <style:page-layout style:name="pm4">
      <style:page-layout-properties style:print-orientation="landscape" fo:page-width="29.7cm" fo:page-height="21.001cm" style:num-format="i" fo:padding-top="0.386cm" fo:border-top="#000000 0.018cm solid" fo:margin-top="0.847cm" fo:padding-bottom="0.386cm" fo:border-bottom="#000000 0.018cm solid" fo:margin-bottom="0.847cm" fo:padding-left="1.136cm" fo:border-left="#000000 0.018cm solid" fo:margin-left="0.847cm" fo:padding-right="0.404cm" fo:border-right="#000000 0.018cm solid" fo:margin-right="0.847cm"/>
      <style:header-style>
        <style:header-footer-properties fo:min-height="0.25cm" style:dynamic-spacing="true"/>
      </style:header-style>
      <style:footer-style>
        <style:header-footer-properties fo:min-height="0.25cm" style:dynamic-spacing="true"/>
      </style:footer-style>
    </style:page-layout>
    <style:style style:name="P10" style:family="paragraph" style:parent-style-name="Header"/>
    <style:style style:name="FR4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11" style:family="paragraph" style:parent-style-name="Normal"/>
    <style:style style:name="T11_1" style:family="text">
      <style:text-properties fo:color="#000000" style:font-name="Calibri" fo:font-size="10pt" style:font-size-asian="10pt" style:font-name-complex="Calibri"/>
    </style:style>
    <style:style style:name="P12" style:family="paragraph" style:parent-style-name="Footer">
      <style:paragraph-properties fo:text-align="center"/>
    </style:style>
    <style:style style:name="T12_1" style:family="text">
      <style:text-properties fo:font-size="10pt" style:font-size-asian="10pt" style:font-size-complex="10pt"/>
    </style:style>
    <style:style style:name="T12_2" style:family="text">
      <style:text-properties fo:font-size="10pt" style:font-size-asian="10pt" style:font-size-complex="10pt"/>
    </style:style>
    <style:style style:name="T12_3" style:family="text">
      <style:text-properties fo:font-size="10pt" style:font-size-asian="10pt" style:font-size-complex="10pt"/>
    </style:style>
    <style:style style:name="T12_4" style:family="text">
      <style:text-properties fo:font-size="10pt" style:font-size-asian="10pt" style:font-size-complex="10pt"/>
    </style:style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text:span text:style-name="T3_1"><text:tab/></text:span><text:span text:style-name="T3_2"><text:tab/></text:span><text:span text:style-name="T3_3"><text:tab/></text:span><text:span text:style-name="T3_4"><text:page-number text:select-page="current"/></text:span></text:p>
      </style:footer>
    </style:master-page>
    <style:master-page style:name="MasterPage1" style:page-layout-name="pm2">
      <style:header>
        <text:p text:style-name="P4"><draw:frame svg:x="0cm" svg:y="0.529cm" svg:width="21.001cm" svg:height="0.758cm" draw:style-name="FR2" text:anchor-type="page" draw:z-index="0"><draw:text-box><text:p text:style-name="P5"><text:span text:style-name="T5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6"><text:span text:style-name="T6_1"><text:tab/></text:span><text:span text:style-name="T6_2"><text:tab/></text:span><text:span text:style-name="T6_3"><text:tab/></text:span><text:span text:style-name="T6_4"><text:page-number text:select-page="current"/></text:span></text:p>
      </style:footer>
    </style:master-page>
    <style:master-page style:name="MasterPage2" style:page-layout-name="pm3">
      <style:header>
        <text:p text:style-name="P7"><draw:frame svg:x="0cm" svg:y="0.529cm" svg:width="21.001cm" svg:height="0.758cm" draw:style-name="FR3" text:anchor-type="page" draw:z-index="0"><draw:text-box><text:p text:style-name="P8"><text:span text:style-name="T8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9"><text:span text:style-name="T9_1"><text:tab/></text:span><text:span text:style-name="T9_2"><text:tab/></text:span><text:span text:style-name="T9_3"><text:tab/></text:span><text:span text:style-name="T9_4"><text:page-number text:select-page="current"/></text:span></text:p>
      </style:footer>
    </style:master-page>
    <style:master-page style:name="MasterPage3" style:page-layout-name="pm4">
      <style:header>
        <text:p text:style-name="P10"><draw:frame svg:x="0cm" svg:y="0.529cm" svg:width="21.001cm" svg:height="0.758cm" draw:style-name="FR4" text:anchor-type="page" draw:z-index="0"><draw:text-box><text:p text:style-name="P11"><text:span text:style-name="T11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12"><text:span text:style-name="T12_1"><text:tab/></text:span><text:span text:style-name="T12_2"><text:tab/></text:span><text:span text:style-name="T12_3"><text:tab/></text:span><text:span text:style-name="T12_4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Project Completion Review</dc:title>
    <meta:initial-creator>FCDO</meta:initial-creator>
    <meta:creation-date>2026-07-03T14:30:00</meta:creation-date>
    <dc:creator>Bruce Reilly</dc:creator>
    <dc:date>2026-07-03T14:39:00</dc:date>
    <meta:print-date>2016-03-25T01:57:00</meta:print-date>
    <meta:template xlink:href="Annual Review" xlink:type="simple"/>
    <meta:editing-cycles>10</meta:editing-cycles>
    <meta:editing-duration>PT9M</meta:editing-duration>
    <meta:document-statistic meta:page-count="36" meta:paragraph-count="247" meta:row-count="878" meta:word-count="18494" meta:character-count="123667" meta:non-whitespace-character-count="105420"/>
    <meta:user-defined meta:name="Business Document Type">Project completion review</meta:user-defined>
    <meta:user-defined meta:name="ContentTypeId">0x010100A9E804AD2130B047BEB1B1355903FA59080021001764EA7B0946B86F9E25CB6B0A8C</meta:user-defined>
    <meta:user-defined meta:name="docLang">en</meta:user-defined>
    <meta:user-defined meta:name="MSIP_Label_9e9cc48d-6fba-4c12-9882-137473def580_ActionId">498cd01e-4f0e-4602-82d2-eb3ef9b0541c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7:18:28Z</meta:user-defined>
    <meta:user-defined meta:name="MSIP_Label_9e9cc48d-6fba-4c12-9882-137473def580_SiteId">d3a2d0d3-7cc8-4f52-bbf9-85bd43d94279</meta:user-defined>
    <meta:user-defined meta:name="MSIP_Label_e4c996da-17fa-4fc5-8989-2758fb4cf86b_ActionId">be899565-37e8-4b61-8dab-000009401883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34:28Z</meta:user-defined>
    <meta:user-defined meta:name="MSIP_Label_e4c996da-17fa-4fc5-8989-2758fb4cf86b_SiteId">cdf709af-1a18-4c74-bd93-6d14a64d73b3</meta:user-defined>
  </office:meta>
</office:document-meta>
</file>