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justify"/>
    </style:style>
    <style:style style:name="T1_1" style:family="text">
      <style:text-properties fo:font-style="normal" style:font-style-asian="normal" fo:font-size="10pt" style:font-size-asian="10pt" style:font-name-complex="Arial" style:font-size-complex="10pt"/>
    </style:style>
    <style:style style:name="P2" style:family="paragraph" style:parent-style-name="Heading_20_2">
      <style:paragraph-properties fo:text-align="justify"/>
    </style:style>
    <style:style style:name="T2_1" style:family="text">
      <style:text-properties fo:font-style="normal" style:font-style-asian="normal" fo:font-size="10pt" style:font-size-asian="10pt" style:font-name-complex="Arial" style:font-size-complex="10pt"/>
    </style:style>
    <style:style style:name="T2_2" style:family="text">
      <style:text-properties fo:font-style="normal" style:font-style-asian="normal" fo:font-size="10pt" style:font-size-asian="10pt" style:font-name-complex="Arial" style:font-size-complex="10pt"/>
    </style:style>
    <style:style style:name="P3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_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text-align="justify"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>
      <style:paragraph-properties fo:text-align="justify"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7" style:family="paragraph" style:parent-style-name="Normal">
      <style:paragraph-properties fo:text-align="justify"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7_2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7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7_4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7_5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7_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P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9" style:family="paragraph" style:parent-style-name="Normal">
      <style:paragraph-properties fo:text-align="justify"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0" style:family="paragraph" style:parent-style-name="Normal">
      <style:paragraph-properties fo:text-align="justify"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0pt" style:font-size-asian="10pt" style:font-name-complex="Arial" style:font-size-complex="10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4.209cm"/>
    </style:style>
    <style:style style:name="Column5" style:family="table-column">
      <style:table-column-properties style:column-width="1.429cm"/>
    </style:style>
    <style:style style:name="Column6" style:family="table-column">
      <style:table-column-properties style:column-width="1.72cm"/>
    </style:style>
    <style:style style:name="Column7" style:family="table-column">
      <style:table-column-properties style:column-width="1.614cm"/>
    </style:style>
    <style:style style:name="Column8" style:family="table-column">
      <style:table-column-properties style:column-width="1.021cm"/>
    </style:style>
    <style:style style:name="Column9" style:family="table-column">
      <style:table-column-properties style:column-width="1.476cm"/>
    </style:style>
    <style:style style:name="Column10" style:family="table-column">
      <style:table-column-properties style:column-width="1.478cm"/>
    </style:style>
    <style:style style:name="Column11" style:family="table-column">
      <style:table-column-properties style:column-width="1.478cm"/>
    </style:style>
    <style:style style:name="Column12" style:family="table-column">
      <style:table-column-properties style:column-width="1.478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00%" fo:margin-bottom="0cm"/>
    </style:style>
    <style:style style:name="T14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0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00%" fo:margin-bottom="0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00%" fo:margin-bottom="0cm"/>
    </style:style>
    <style:style style:name="T42_1" style:family="text"/>
    <style:style style:name="T42_2" style:family="text" style:parent-style-name="normaltextrun">
      <style:text-properties fo:background-color="#ffffff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2_3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00%" fo:margin-bottom="0cm"/>
    </style:style>
    <style:style style:name="T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100%" fo:margin-bottom="0cm"/>
    </style:style>
    <style:style style:name="T44_1" style:family="text"/>
    <style:style style:name="T44_2" style:family="text" style:parent-style-name="normaltextrun">
      <style:text-properties fo:background-color="#ffffff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4_3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7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48" style:family="paragraph" style:parent-style-name="paragraph">
      <style:paragraph-properties fo:text-align="justify" fo:margin-top="0cm"/>
    </style:style>
    <style:style style:name="T48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48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9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0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19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48_20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49" style:family="paragraph" style:parent-style-name="paragraph">
      <style:paragraph-properties fo:text-align="justify"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P50" style:family="paragraph" style:parent-style-name="paragraph">
      <style:paragraph-properties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T50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51" style:family="paragraph" style:parent-style-name="paragraph">
      <style:paragraph-properties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T51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52" style:family="paragraph" style:parent-style-name="paragraph">
      <style:paragraph-properties fo:margin-top="0.071cm"/>
      <style:text-properties fo:background-color="#ffffff" fo:color="#212529" style:font-name="Arial" fo:font-size="10pt" style:font-size-asian="10pt" style:font-name-complex="Arial" style:font-size-complex="10pt"/>
    </style:style>
    <style:style style:name="T52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53" style:family="paragraph" style:parent-style-name="paragraph">
      <style:paragraph-properties fo:text-align="justify" fo:margin-top="0.071cm"/>
      <style:text-properties fo:background-color="#ffffff" fo:color="#212529" style:font-name="Arial" fo:font-size="10pt" style:font-size-asian="10pt" style:font-name-complex="Arial" style:font-size-complex="10pt"/>
    </style:style>
    <style:style style:name="P54" style:family="paragraph" style:parent-style-name="paragraph">
      <style:paragraph-properties fo:text-align="justify" fo:margin-top="0.071cm"/>
    </style:style>
    <style:style style:name="T54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9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0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19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0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54_29" style:family="text" style:parent-style-name="normaltextrun">
      <style:text-properties fo:color="#212529" style:font-name="Arial" fo:font-size="10pt" style:font-size-asian="10pt" style:font-name-complex="Arial" style:font-size-complex="10pt"/>
    </style:style>
    <style:style style:name="T54_30" style:family="text" style:parent-style-name="normaltextrun">
      <style:text-properties fo:color="#212529" style:font-name="Arial" fo:font-size="10pt" style:font-size-asian="10pt" style:font-name-complex="Arial" style:font-size-complex="10pt"/>
    </style:style>
    <style:style style:name="P55" style:family="paragraph" style:parent-style-name="Normal">
      <style:paragraph-properties fo:text-align="justify" fo:margin-top="0.071cm" fo:margin-bottom="0.071cm"/>
      <style:text-properties fo:font-size="10pt" style:font-size-asian="10pt" style:font-name-complex="Arial" style:font-size-complex="10pt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6_2" style:family="text">
      <style:text-properties fo:font-size="10pt" style:font-size-asian="10pt" style:font-name-complex="Arial" style:font-size-complex="10pt"/>
    </style:style>
    <style:style style:name="P57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58" style:family="paragraph" style:parent-style-name="Normal">
      <style:paragraph-properties fo:text-align="justify" fo:margin-top="0.071cm"/>
    </style:style>
    <style:style style:name="T58_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59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0" style:family="paragraph" style:parent-style-name="Normal">
      <style:paragraph-properties fo:text-align="justify" fo:margin-top="0.071cm"/>
    </style:style>
    <style:style style:name="T60_1" style:family="text">
      <style:text-properties fo:font-size="10pt" style:font-size-asian="10pt" style:font-name-complex="Arial" style:font-size-complex="10pt"/>
    </style:style>
    <style:style style:name="T60_2" style:family="text">
      <style:text-properties fo:font-size="10pt" style:font-size-asian="10pt" style:font-name-complex="Arial" style:font-size-complex="10pt"/>
    </style:style>
    <style:style style:name="T60_3" style:family="text">
      <style:text-properties fo:font-size="10pt" style:font-size-asian="10pt" style:font-name-complex="Arial" style:font-size-complex="10pt"/>
    </style:style>
    <style:style style:name="P61" style:family="paragraph" style:parent-style-name="Normal">
      <style:paragraph-properties fo:text-align="justify" fo:margin-top="0.071cm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62" style:family="paragraph" style:parent-style-name="Normal">
      <style:paragraph-properties fo:text-align="justify" fo:margin-top="0.071cm"/>
    </style:style>
    <style:style style:name="T62_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62_3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4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5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6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7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8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9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0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1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2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3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4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5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6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7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8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19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0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1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2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3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4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5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6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2_27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63" style:family="paragraph" style:parent-style-name="Normal">
      <style:paragraph-properties fo:text-align="justify" fo:margin-top="0.071cm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64" style:family="paragraph" style:parent-style-name="Normal">
      <style:paragraph-properties fo:text-align="justify" fo:margin-top="0.071cm"/>
    </style:style>
    <style:style style:name="T64_1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4_2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65" style:family="paragraph" style:parent-style-name="Normal">
      <style:paragraph-properties fo:text-align="justify" fo:margin-top="0.071cm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66" style:family="paragraph" style:parent-style-name="Normal">
      <style:paragraph-properties fo:text-align="justify" fo:margin-top="0.071cm"/>
    </style:style>
    <style:style style:name="T66_1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2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3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4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5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6" style:family="text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7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8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9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0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2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3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4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5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6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7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8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66_19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67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8" style:family="paragraph" style:parent-style-name="Normal">
      <style:paragraph-properties fo:text-align="justify" fo:margin-top="0.071cm"/>
    </style:style>
    <style:style style:name="T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_2" style:family="text">
      <style:text-properties fo:font-size="10pt" style:font-size-asian="10pt" style:font-name-complex="Arial" style:font-size-complex="10pt"/>
    </style:style>
    <style:style style:name="T68_3" style:family="text">
      <style:text-properties fo:font-size="10pt" style:font-size-asian="10pt" style:font-name-complex="Arial" style:font-size-complex="10pt"/>
    </style:style>
    <style:style style:name="T68_4" style:family="text">
      <style:text-properties fo:font-size="10pt" style:font-size-asian="10pt" style:font-name-complex="Arial" style:font-size-complex="10pt"/>
    </style:style>
    <style:style style:name="T68_5" style:family="text">
      <style:text-properties fo:font-size="10pt" style:font-size-asian="10pt" style:font-name-complex="Arial" style:font-size-complex="10pt"/>
    </style:style>
    <style:style style:name="T68_6" style:family="text">
      <style:text-properties fo:font-size="10pt" style:font-size-asian="10pt" style:font-name-complex="Arial" style:font-size-complex="10pt"/>
    </style:style>
    <style:style style:name="P69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70" style:family="paragraph" style:parent-style-name="Normal">
      <style:paragraph-properties fo:text-align="justify" fo:margin-top="0.071cm"/>
    </style:style>
    <style:style style:name="T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0_2" style:family="text">
      <style:text-properties fo:font-size="10pt" style:font-size-asian="10pt" style:font-name-complex="Arial" style:font-size-complex="10pt"/>
    </style:style>
    <style:style style:name="P71" style:family="paragraph" style:parent-style-name="Normal">
      <style:paragraph-properties fo:text-align="justify" fo:margin-top="0.071cm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72" style:family="paragraph" style:parent-style-name="Normal">
      <style:paragraph-properties fo:text-align="justify" fo:margin-top="0.071cm" fo:margin-bottom="0.071cm"/>
    </style:style>
    <style:style style:name="T72_1" style:family="text">
      <style:text-properties fo:font-size="10pt" style:font-size-asian="10pt" style:font-name-complex="Arial" style:font-size-complex="10pt"/>
    </style:style>
    <style:style style:name="P7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4" style:family="table">
      <style:table-properties table:align="left" style:width="15.875cm" fo:margin-left="0cm"/>
    </style:style>
    <style:style style:name="Column15" style:family="table-column">
      <style:table-column-properties style:column-width="7.99cm"/>
    </style:style>
    <style:style style:name="Column16" style:family="table-column">
      <style:table-column-properties style:column-width="2.593cm"/>
    </style:style>
    <style:style style:name="Column17" style:family="table-column">
      <style:table-column-properties style:column-width="5.292cm"/>
    </style:style>
    <style:style style:name="Row9" style:family="table-row">
      <style:table-row-properties style:min-row-height="0.503cm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" style:family="paragraph" style:parent-style-name="Normal">
      <style:paragraph-properties fo:text-align="justify" fo:line-height="100%" fo:margin-bottom="0cm"/>
    </style:style>
    <style:style style:name="T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6" style:family="paragraph" style:parent-style-name="Normal">
      <style:paragraph-properties fo:text-align="justify" fo:line-height="100%" fo:margin-bottom="0cm"/>
    </style:style>
    <style:style style:name="T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7" style:family="paragraph" style:parent-style-name="Normal">
      <style:paragraph-properties fo:text-align="justify" fo:line-height="100%" fo:margin-bottom="0cm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" style:family="table-row">
      <style:table-row-properties style:min-row-height="0.503cm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8" style:family="paragraph" style:parent-style-name="Normal">
      <style:paragraph-properties fo:line-height="100%" fo:margin-bottom="0cm"/>
    </style:style>
    <style:style style:name="T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1" style:family="paragraph" style:parent-style-name="Normal">
      <style:paragraph-properties fo:text-align="justify" fo:line-height="100%" fo:margin-bottom="0cm"/>
    </style:style>
    <style:style style:name="T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2" style:family="paragraph" style:parent-style-name="Normal">
      <style:paragraph-properties fo:text-align="justify" fo:line-height="100%" fo:margin-bottom="0cm"/>
    </style:style>
    <style:style style:name="T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>
      <style:table-row-properties style:min-row-height="0.503cm"/>
    </style:style>
    <style:style style:name="Cell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" style:family="paragraph" style:parent-style-name="Normal">
      <style:paragraph-properties fo:line-height="100%" fo:margin-bottom="0cm"/>
    </style:style>
    <style:style style:name="T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7" style:family="paragraph" style:parent-style-name="Normal">
      <style:paragraph-properties fo:text-align="justify" fo:text-indent="-0.494cm" fo:line-height="100%" fo:margin-bottom="0cm" fo:margin-left="0.494cm"/>
    </style:style>
    <style:style style:name="T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8" style:family="paragraph" style:parent-style-name="Normal">
      <style:paragraph-properties fo:text-align="justify" fo:line-height="100%" fo:margin-bottom="0cm"/>
    </style:style>
    <style:style style:name="T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>
      <style:table-row-properties style:min-row-height="0.503cm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2" style:family="paragraph" style:parent-style-name="Normal">
      <style:paragraph-properties fo:text-align="justify" fo:line-height="100%" fo:margin-bottom="0cm"/>
    </style:style>
    <style:style style:name="T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" style:family="paragraph" style:parent-style-name="Normal">
      <style:paragraph-properties fo:text-align="justify" fo:line-height="100%" fo:margin-bottom="0cm"/>
    </style:style>
    <style:style style:name="T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4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9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>
      <style:table-row-properties style:min-row-height="0.503cm"/>
    </style:style>
    <style:style style:name="Cell5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" style:family="paragraph" style:parent-style-name="Normal">
      <style:paragraph-properties fo:text-align="justify" fo:line-height="100%" fo:margin-bottom="0cm"/>
    </style:style>
    <style:style style:name="T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0" style:family="paragraph" style:parent-style-name="Normal">
      <style:paragraph-properties fo:text-align="justify" fo:line-height="100%" fo:margin-bottom="0cm"/>
    </style:style>
    <style:style style:name="T1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0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03" style:family="paragraph" style:parent-style-name="Normal">
      <style:paragraph-properties fo:text-align="justify"/>
      <style:text-properties fo:font-size="10pt" style:font-size-asian="10pt" style:font-name-complex="Arial" style:font-size-complex="10pt" fo:language="en" fo:font-weight="bold" style:font-weight-asian="bold"/>
    </style:style>
    <style:style style:name="P104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4_2" style:family="text">
      <style:text-properties fo:font-size="10pt" style:font-size-asian="10pt" style:font-name-complex="Arial" style:font-size-complex="10pt"/>
    </style:style>
    <style:style style:name="P10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0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6_1" style:family="text">
      <style:text-properties fo:font-size="10pt" style:font-size-asian="10pt" style:font-name-complex="Arial" style:font-size-complex="10pt"/>
    </style:style>
    <style:style style:name="T106_2" style:family="text">
      <style:text-properties fo:font-size="10pt" style:font-size-asian="10pt" style:font-name-complex="Arial" style:font-size-complex="10pt"/>
    </style:style>
    <style:style style:name="T106_3" style:family="text">
      <style:text-properties fo:font-size="10pt" style:font-size-asian="10pt" style:font-name-complex="Arial" style:font-size-complex="10pt"/>
    </style:style>
    <style:style style:name="T106_4" style:family="text">
      <style:text-properties fo:font-size="10pt" style:font-size-asian="10pt" style:font-name-complex="Arial" style:font-size-complex="10pt"/>
    </style:style>
    <style:style style:name="T106_5" style:family="text">
      <style:text-properties fo:font-size="10pt" style:font-size-asian="10pt" style:font-name-complex="Arial" style:font-size-complex="10pt"/>
    </style:style>
    <style:style style:name="T106_6" style:family="text">
      <style:text-properties fo:font-size="10pt" style:font-size-asian="10pt" style:font-name-complex="Arial" style:font-size-complex="10pt"/>
    </style:style>
    <style:style style:name="T106_7" style:family="text">
      <style:text-properties fo:font-size="10pt" style:font-size-asian="10pt" style:font-name-complex="Arial" style:font-size-complex="10pt"/>
    </style:style>
    <style:style style:name="T106_8" style:family="text">
      <style:text-properties fo:font-size="10pt" style:font-size-asian="10pt" style:font-name-complex="Arial" style:font-size-complex="10pt"/>
    </style:style>
    <style:style style:name="T106_9" style:family="text">
      <style:text-properties fo:font-size="10pt" style:font-size-asian="10pt" style:font-name-complex="Arial" style:font-size-complex="10pt"/>
    </style:style>
    <style:style style:name="T106_10" style:family="text">
      <style:text-properties fo:font-size="10pt" style:font-size-asian="10pt" style:font-name-complex="Arial" style:font-size-complex="10pt"/>
    </style:style>
    <style:style style:name="T106_11" style:family="text">
      <style:text-properties fo:font-size="10pt" style:font-size-asian="10pt" style:font-name-complex="Arial" style:font-size-complex="10pt"/>
    </style:style>
    <style:style style:name="T106_12" style:family="text">
      <style:text-properties fo:font-size="10pt" style:font-size-asian="10pt" style:font-name-complex="Arial" style:font-size-complex="10pt"/>
    </style:style>
    <style:style style:name="T106_13" style:family="text">
      <style:text-properties fo:font-size="10pt" style:font-size-asian="10pt" style:font-name-complex="Arial" style:font-size-complex="10pt"/>
    </style:style>
    <style:style style:name="T106_14" style:family="text">
      <style:text-properties fo:font-size="10pt" style:font-size-asian="10pt" style:font-name-complex="Arial" style:font-size-complex="10pt"/>
    </style:style>
    <style:style style:name="T106_15" style:family="text">
      <style:text-properties fo:font-size="10pt" style:font-size-asian="10pt" style:font-name-complex="Arial" style:font-size-complex="10pt"/>
    </style:style>
    <style:style style:name="T106_16" style:family="text">
      <style:text-properties fo:font-size="10pt" style:font-size-asian="10pt" style:font-name-complex="Arial" style:font-size-complex="10pt"/>
    </style:style>
    <style:style style:name="T106_17" style:family="text">
      <style:text-properties fo:font-size="10pt" style:font-size-asian="10pt" style:font-name-complex="Arial" style:font-size-complex="10pt"/>
    </style:style>
    <style:style style:name="T106_18" style:family="text">
      <style:text-properties fo:font-size="10pt" style:font-size-asian="10pt" style:font-name-complex="Arial" style:font-size-complex="10pt"/>
    </style:style>
    <style:style style:name="T106_19" style:family="text">
      <style:text-properties fo:font-size="10pt" style:font-size-asian="10pt" style:font-name-complex="Arial" style:font-size-complex="10pt"/>
    </style:style>
    <style:style style:name="T106_20" style:family="text">
      <style:text-properties fo:font-size="10pt" style:font-size-asian="10pt" style:font-name-complex="Arial" style:font-size-complex="10pt"/>
    </style:style>
    <style:style style:name="T106_21" style:family="text">
      <style:text-properties fo:font-size="10pt" style:font-size-asian="10pt" style:font-name-complex="Arial" style:font-size-complex="10pt"/>
    </style:style>
    <style:style style:name="T106_22" style:family="text">
      <style:text-properties fo:font-size="10pt" style:font-size-asian="10pt" style:font-name-complex="Arial" style:font-size-complex="10pt"/>
    </style:style>
    <style:style style:name="T106_23" style:family="text">
      <style:text-properties fo:font-size="10pt" style:font-size-asian="10pt" style:font-name-complex="Arial" style:font-size-complex="10pt"/>
    </style:style>
    <style:style style:name="T106_24" style:family="text">
      <style:text-properties fo:font-size="10pt" style:font-size-asian="10pt" style:font-name-complex="Arial" style:font-size-complex="10pt"/>
    </style:style>
    <style:style style:name="T106_25" style:family="text">
      <style:text-properties fo:font-size="10pt" style:font-size-asian="10pt" style:font-name-complex="Arial" style:font-size-complex="10pt"/>
    </style:style>
    <style:style style:name="P107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08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8_1" style:family="text">
      <style:text-properties fo:font-size="10pt" style:font-size-asian="10pt" style:font-name-complex="Arial" style:font-size-complex="10pt"/>
    </style:style>
    <style:style style:name="P10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10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1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12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12_1" style:family="text">
      <style:text-properties fo:font-size="10pt" style:font-size-asian="10pt" style:font-name-complex="Arial"/>
    </style:style>
    <style:style style:name="T112_2" style:family="text">
      <style:text-properties fo:font-size="10pt" style:font-size-asian="10pt" style:font-name-complex="Arial"/>
    </style:style>
    <style:style style:name="T112_3" style:family="text">
      <style:text-properties fo:font-size="10pt" style:font-size-asian="10pt" style:font-name-complex="Arial"/>
    </style:style>
    <style:style style:name="T112_4" style:family="text">
      <style:text-properties fo:font-size="10pt" style:font-size-asian="10pt" style:font-name-complex="Arial"/>
    </style:style>
    <style:style style:name="T112_5" style:family="text">
      <style:text-properties fo:font-size="10pt" style:font-size-asian="10pt" style:font-name-complex="Arial"/>
    </style:style>
    <style:style style:name="P113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13_1" style:family="text">
      <style:text-properties fo:font-size="10pt" style:font-size-asian="10pt" style:font-name-complex="Arial"/>
    </style:style>
    <style:style style:name="T113_2" style:family="text">
      <style:text-properties fo:font-size="10pt" style:font-size-asian="10pt" style:font-name-complex="Arial"/>
    </style:style>
    <style:style style:name="T113_3" style:family="text">
      <style:text-properties fo:font-size="10pt" style:font-size-asian="10pt" style:font-name-complex="Arial"/>
    </style:style>
    <style:style style:name="T113_4" style:family="text">
      <style:text-properties fo:font-size="10pt" style:font-size-asian="10pt" style:font-name-complex="Arial"/>
    </style:style>
    <style:style style:name="T113_5" style:family="text">
      <style:text-properties fo:font-size="10pt" style:font-size-asian="10pt" style:font-name-complex="Arial"/>
    </style:style>
    <style:style style:name="T113_6" style:family="text">
      <style:text-properties fo:font-size="10pt" style:font-size-asian="10pt" style:font-name-complex="Arial"/>
    </style:style>
    <style:style style:name="T113_7" style:family="text">
      <style:text-properties fo:font-size="10pt" style:font-size-asian="10pt" style:font-name-complex="Arial"/>
    </style:style>
    <style:style style:name="P114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14_1" style:family="text">
      <style:text-properties fo:font-size="10pt" style:font-size-asian="10pt" style:font-name-complex="Arial"/>
    </style:style>
    <style:style style:name="T114_2" style:family="text">
      <style:text-properties fo:font-size="10pt" style:font-size-asian="10pt" style:font-name-complex="Arial"/>
    </style:style>
    <style:style style:name="T114_3" style:family="text">
      <style:text-properties fo:font-size="10pt" style:font-size-asian="10pt" style:font-name-complex="Arial"/>
    </style:style>
    <style:style style:name="P115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15_1" style:family="text">
      <style:text-properties fo:font-size="10pt" style:font-size-asian="10pt" style:font-name-complex="Arial"/>
    </style:style>
    <style:style style:name="T115_2" style:family="text">
      <style:text-properties fo:font-size="10pt" style:font-size-asian="10pt" style:font-name-complex="Arial"/>
    </style:style>
    <style:style style:name="P116" style:family="paragraph" style:parent-style-name="List_20_Paragraph">
      <style:paragraph-properties fo:text-align="justify" fo:text-indent="-0.63cm" fo:margin-bottom="0cm" fo:margin-left="1.259cm"/>
      <style:text-properties fo:font-size="10pt" style:font-size-asian="10pt" style:font-name-complex="Arial"/>
    </style:style>
    <style:style style:name="T116_1" style:family="text">
      <style:text-properties fo:font-size="10pt" style:font-size-asian="10pt" style:font-name-complex="Arial"/>
    </style:style>
    <style:style style:name="T116_2" style:family="text">
      <style:text-properties fo:font-size="10pt" style:font-size-asian="10pt" style:font-name-complex="Arial"/>
    </style:style>
    <style:style style:name="T116_3" style:family="text">
      <style:text-properties fo:font-size="10pt" style:font-size-asian="10pt" style:font-name-complex="Arial"/>
    </style:style>
    <style:style style:name="T116_4" style:family="text">
      <style:text-properties fo:font-size="10pt" style:font-size-asian="10pt" style:font-name-complex="Arial"/>
    </style:style>
    <style:style style:name="T116_5" style:family="text">
      <style:text-properties fo:font-size="10pt" style:font-size-asian="10pt" style:font-name-complex="Arial"/>
    </style:style>
    <style:style style:name="T116_6" style:family="text">
      <style:text-properties fo:font-size="10pt" style:font-size-asian="10pt" style:font-name-complex="Arial"/>
    </style:style>
    <style:style style:name="T116_7" style:family="text">
      <style:text-properties fo:font-size="10pt" style:font-size-asian="10pt" style:font-name-complex="Arial"/>
    </style:style>
    <style:style style:name="T116_8" style:family="text">
      <style:text-properties fo:font-size="10pt" style:font-size-asian="10pt" style:font-name-complex="Arial"/>
    </style:style>
    <style:style style:name="T116_9" style:family="text">
      <style:text-properties fo:font-size="10pt" style:font-size-asian="10pt" style:font-name-complex="Arial"/>
    </style:style>
    <style:style style:name="T116_10" style:family="text">
      <style:text-properties fo:font-size="10pt" style:font-size-asian="10pt" style:font-name-complex="Arial"/>
    </style:style>
    <style:style style:name="T116_11" style:family="text">
      <style:text-properties fo:font-size="10pt" style:font-size-asian="10pt" style:font-name-complex="Arial"/>
    </style:style>
    <style:style style:name="T116_12" style:family="text">
      <style:text-properties fo:font-size="10pt" style:font-size-asian="10pt" style:font-name-complex="Arial"/>
    </style:style>
    <style:style style:name="T116_13" style:family="text">
      <style:text-properties fo:font-size="10pt" style:font-size-asian="10pt" style:font-name-complex="Arial"/>
    </style:style>
    <style:style style:name="T116_14" style:family="text">
      <style:text-properties fo:font-size="10pt" style:font-size-asian="10pt" style:font-name-complex="Arial"/>
    </style:style>
    <style:style style:name="T116_15" style:family="text">
      <style:text-properties fo:font-size="10pt" style:font-size-asian="10pt" style:font-name-complex="Arial"/>
    </style:style>
    <style:style style:name="T116_16" style:family="text">
      <style:text-properties fo:font-size="10pt" style:font-size-asian="10pt" style:font-name-complex="Arial"/>
    </style:style>
    <style:style style:name="T116_17" style:family="text">
      <style:text-properties fo:font-size="10pt" style:font-size-asian="10pt" style:font-name-complex="Arial"/>
    </style:style>
    <style:style style:name="T116_18" style:family="text">
      <style:text-properties fo:font-size="10pt" style:font-size-asian="10pt" style:font-name-complex="Arial"/>
    </style:style>
    <style:style style:name="T116_19" style:family="text">
      <style:text-properties fo:font-size="10pt" style:font-size-asian="10pt" style:font-name-complex="Arial"/>
    </style:style>
    <style:style style:name="T116_20" style:family="text">
      <style:text-properties fo:font-size="10pt" style:font-size-asian="10pt" style:font-name-complex="Arial"/>
    </style:style>
    <style:style style:name="T116_21" style:family="text">
      <style:text-properties fo:font-size="10pt" style:font-size-asian="10pt" style:font-name-complex="Arial"/>
    </style:style>
    <style:style style:name="T116_22" style:family="text">
      <style:text-properties fo:font-size="10pt" style:font-size-asian="10pt" style:font-name-complex="Arial"/>
    </style:style>
    <style:style style:name="T116_23" style:family="text">
      <style:text-properties fo:font-size="10pt" style:font-size-asian="10pt" style:font-name-complex="Arial"/>
    </style:style>
    <style:style style:name="T116_24" style:family="text">
      <style:text-properties fo:font-size="10pt" style:font-size-asian="10pt" style:font-name-complex="Arial"/>
    </style:style>
    <style:style style:name="T116_25" style:family="text">
      <style:text-properties fo:font-size="10pt" style:font-size-asian="10pt" style:font-name-complex="Arial"/>
    </style:style>
    <style:style style:name="T116_26" style:family="text">
      <style:text-properties fo:font-size="10pt" style:font-size-asian="10pt" style:font-name-complex="Arial"/>
    </style:style>
    <style:style style:name="T116_27" style:family="text">
      <style:text-properties fo:font-size="10pt" style:font-size-asian="10pt" style:font-name-complex="Arial"/>
    </style:style>
    <style:style style:name="T116_28" style:family="text">
      <style:text-properties fo:font-size="10pt" style:font-size-asian="10pt" style:font-name-complex="Arial"/>
    </style:style>
    <style:style style:name="T116_29" style:family="text">
      <style:text-properties fo:font-size="10pt" style:font-size-asian="10pt" style:font-name-complex="Arial"/>
    </style:style>
    <style:style style:name="T116_30" style:family="text">
      <style:text-properties fo:font-size="10pt" style:font-size-asian="10pt" style:font-name-complex="Arial"/>
    </style:style>
    <style:style style:name="T116_31" style:family="text">
      <style:text-properties fo:font-size="10pt" style:font-size-asian="10pt" style:font-name-complex="Arial"/>
    </style:style>
    <style:style style:name="T116_32" style:family="text">
      <style:text-properties fo:font-size="10pt" style:font-size-asian="10pt" style:font-name-complex="Arial"/>
    </style:style>
    <style:style style:name="T116_33" style:family="text">
      <style:text-properties fo:font-size="10pt" style:font-size-asian="10pt" style:font-name-complex="Arial"/>
    </style:style>
    <style:style style:name="T116_34" style:family="text">
      <style:text-properties fo:font-size="10pt" style:font-size-asian="10pt" style:font-name-complex="Arial"/>
    </style:style>
    <style:style style:name="T116_35" style:family="text">
      <style:text-properties fo:font-size="10pt" style:font-size-asian="10pt" style:font-name-complex="Arial"/>
    </style:style>
    <style:style style:name="T116_36" style:family="text">
      <style:text-properties fo:font-size="10pt" style:font-size-asian="10pt" style:font-name-complex="Arial"/>
    </style:style>
    <style:style style:name="T116_37" style:family="text">
      <style:text-properties fo:font-size="10pt" style:font-size-asian="10pt" style:font-name-complex="Arial"/>
    </style:style>
    <style:style style:name="T116_38" style:family="text">
      <style:text-properties fo:font-size="10pt" style:font-size-asian="10pt" style:font-name-complex="Arial"/>
    </style:style>
    <style:style style:name="T116_39" style:family="text">
      <style:text-properties fo:font-size="10pt" style:font-size-asian="10pt" style:font-name-complex="Arial"/>
    </style:style>
    <style:style style:name="T116_40" style:family="text">
      <style:text-properties fo:font-size="10pt" style:font-size-asian="10pt" style:font-name-complex="Arial"/>
    </style:style>
    <style:style style:name="T116_41" style:family="text">
      <style:text-properties fo:font-size="10pt" style:font-size-asian="10pt" style:font-name-complex="Arial"/>
    </style:style>
    <style:style style:name="T116_42" style:family="text">
      <style:text-properties fo:font-size="10pt" style:font-size-asian="10pt" style:font-name-complex="Arial"/>
    </style:style>
    <style:style style:name="P117" style:family="paragraph" style:parent-style-name="List_20_Paragraph">
      <style:paragraph-properties fo:text-align="justify" fo:text-indent="-0.63cm" fo:margin-bottom="0cm" fo:margin-left="1.259cm"/>
      <style:text-properties fo:font-size="10pt" style:font-size-asian="10pt" style:font-name-complex="Arial"/>
    </style:style>
    <style:style style:name="T117_1" style:family="text">
      <style:text-properties fo:font-size="10pt" style:font-size-asian="10pt" style:font-name-complex="Arial"/>
    </style:style>
    <style:style style:name="T117_2" style:family="text">
      <style:text-properties fo:font-size="10pt" style:font-size-asian="10pt" style:font-name-complex="Arial"/>
    </style:style>
    <style:style style:name="T117_3" style:family="text">
      <style:text-properties fo:font-size="10pt" style:font-size-asian="10pt" style:font-name-complex="Arial"/>
    </style:style>
    <style:style style:name="T117_4" style:family="text">
      <style:text-properties fo:font-size="10pt" style:font-size-asian="10pt" style:font-name-complex="Arial"/>
    </style:style>
    <style:style style:name="T117_5" style:family="text">
      <style:text-properties fo:font-size="10pt" style:font-size-asian="10pt" style:font-name-complex="Arial"/>
    </style:style>
    <style:style style:name="P118" style:family="paragraph" style:parent-style-name="List_20_Paragraph">
      <style:paragraph-properties fo:text-align="justify" fo:margin-bottom="0cm" fo:margin-left="1.259cm"/>
      <style:text-properties fo:font-size="10pt" style:font-size-asian="10pt" style:font-name-complex="Arial"/>
    </style:style>
    <style:style style:name="P11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0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1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1_1" style:family="text">
      <style:text-properties fo:font-size="10pt" style:font-size-asian="10pt" style:font-name-complex="Arial"/>
    </style:style>
    <style:style style:name="P122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2_1" style:family="text">
      <style:text-properties fo:font-size="10pt" style:font-size-asian="10pt" style:font-name-complex="Arial"/>
    </style:style>
    <style:style style:name="P123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3_1" style:family="text">
      <style:text-properties fo:font-size="10pt" style:font-size-asian="10pt" style:font-name-complex="Arial"/>
    </style:style>
    <style:style style:name="T123_2" style:family="text">
      <style:text-properties fo:font-size="10pt" style:font-size-asian="10pt" style:font-name-complex="Arial"/>
    </style:style>
    <style:style style:name="T123_3" style:family="text">
      <style:text-properties fo:font-size="10pt" style:font-size-asian="10pt" style:font-name-complex="Arial"/>
    </style:style>
    <style:style style:name="P124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4_1" style:family="text">
      <style:text-properties fo:font-size="10pt" style:font-size-asian="10pt" style:font-name-complex="Arial"/>
    </style:style>
    <style:style style:name="T124_2" style:family="text">
      <style:text-properties fo:font-size="10pt" style:font-size-asian="10pt" style:font-name-complex="Arial"/>
    </style:style>
    <style:style style:name="T124_3" style:family="text">
      <style:text-properties fo:font-size="10pt" style:font-size-asian="10pt" style:font-name-complex="Arial"/>
    </style:style>
    <style:style style:name="P12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7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7_1" style:family="text">
      <style:text-properties fo:font-size="10pt" style:font-size-asian="10pt" style:font-name-complex="Arial"/>
    </style:style>
    <style:style style:name="T127_2" style:family="text">
      <style:text-properties fo:font-size="10pt" style:font-size-asian="10pt" style:font-name-complex="Arial"/>
    </style:style>
    <style:style style:name="T127_3" style:family="text">
      <style:text-properties fo:font-size="10pt" style:font-size-asian="10pt" style:font-name-complex="Arial"/>
    </style:style>
    <style:style style:name="T127_4" style:family="text">
      <style:text-properties fo:font-size="10pt" style:font-size-asian="10pt" style:font-name-complex="Arial"/>
    </style:style>
    <style:style style:name="T127_5" style:family="text">
      <style:text-properties fo:font-size="10pt" style:font-size-asian="10pt" style:font-name-complex="Arial"/>
    </style:style>
    <style:style style:name="T127_6" style:family="text">
      <style:text-properties fo:font-size="10pt" style:font-size-asian="10pt" style:font-name-complex="Arial"/>
    </style:style>
    <style:style style:name="T127_7" style:family="text">
      <style:text-properties fo:font-size="10pt" style:font-size-asian="10pt" style:font-name-complex="Arial"/>
    </style:style>
    <style:style style:name="T127_8" style:family="text">
      <style:text-properties fo:font-size="10pt" style:font-size-asian="10pt" style:font-name-complex="Arial"/>
    </style:style>
    <style:style style:name="T127_9" style:family="text">
      <style:text-properties fo:font-size="10pt" style:font-size-asian="10pt" style:font-name-complex="Arial"/>
    </style:style>
    <style:style style:name="T127_10" style:family="text">
      <style:text-properties fo:font-size="10pt" style:font-size-asian="10pt" style:font-name-complex="Arial"/>
    </style:style>
    <style:style style:name="T127_11" style:family="text">
      <style:text-properties fo:font-size="10pt" style:font-size-asian="10pt" style:font-name-complex="Arial"/>
    </style:style>
    <style:style style:name="P128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8_1" style:family="text">
      <style:text-properties fo:font-size="10pt" style:font-size-asian="10pt" style:font-name-complex="Arial"/>
    </style:style>
    <style:style style:name="T128_2" style:family="text">
      <style:text-properties fo:font-size="10pt" style:font-size-asian="10pt" style:font-name-complex="Arial"/>
    </style:style>
    <style:style style:name="T128_3" style:family="text">
      <style:text-properties fo:font-size="10pt" style:font-size-asian="10pt" style:font-name-complex="Arial"/>
    </style:style>
    <style:style style:name="T128_4" style:family="text">
      <style:text-properties fo:font-size="10pt" style:font-size-asian="10pt" style:font-name-complex="Arial"/>
    </style:style>
    <style:style style:name="T128_5" style:family="text">
      <style:text-properties fo:font-size="10pt" style:font-size-asian="10pt" style:font-name-complex="Arial"/>
    </style:style>
    <style:style style:name="T128_6" style:family="text">
      <style:text-properties fo:font-size="10pt" style:font-size-asian="10pt" style:font-name-complex="Arial"/>
    </style:style>
    <style:style style:name="T128_7" style:family="text">
      <style:text-properties fo:font-size="10pt" style:font-size-asian="10pt" style:font-name-complex="Arial"/>
    </style:style>
    <style:style style:name="P12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0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0_1" style:family="text">
      <style:text-properties fo:font-size="10pt" style:font-size-asian="10pt" style:font-name-complex="Arial"/>
    </style:style>
    <style:style style:name="P131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1_1" style:family="text">
      <style:text-properties fo:font-size="10pt" style:font-size-asian="10pt" style:font-name-complex="Arial"/>
    </style:style>
    <style:style style:name="T131_2" style:family="text">
      <style:text-properties fo:font-size="10pt" style:font-size-asian="10pt" style:font-name-complex="Arial"/>
    </style:style>
    <style:style style:name="T131_3" style:family="text">
      <style:text-properties fo:font-size="10pt" style:font-size-asian="10pt" style:font-name-complex="Arial"/>
    </style:style>
    <style:style style:name="T131_4" style:family="text">
      <style:text-properties fo:font-size="10pt" style:font-size-asian="10pt" style:font-name-complex="Arial"/>
    </style:style>
    <style:style style:name="P132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2_1" style:family="text">
      <style:text-properties fo:font-size="10pt" style:font-size-asian="10pt" style:font-name-complex="Arial"/>
    </style:style>
    <style:style style:name="T132_2" style:family="text">
      <style:text-properties fo:font-size="10pt" style:font-size-asian="10pt" style:font-name-complex="Arial"/>
    </style:style>
    <style:style style:name="T132_3" style:family="text">
      <style:text-properties fo:font-size="10pt" style:font-size-asian="10pt" style:font-name-complex="Arial"/>
    </style:style>
    <style:style style:name="T132_4" style:family="text">
      <style:text-properties fo:font-size="10pt" style:font-size-asian="10pt" style:font-name-complex="Arial"/>
    </style:style>
    <style:style style:name="T132_5" style:family="text">
      <style:text-properties fo:font-size="10pt" style:font-size-asian="10pt" style:font-name-complex="Arial"/>
    </style:style>
    <style:style style:name="T132_6" style:family="text">
      <style:text-properties fo:font-size="10pt" style:font-size-asian="10pt" style:font-name-complex="Arial"/>
    </style:style>
    <style:style style:name="T132_7" style:family="text">
      <style:text-properties fo:font-size="10pt" style:font-size-asian="10pt" style:font-name-complex="Arial"/>
    </style:style>
    <style:style style:name="T132_8" style:family="text">
      <style:text-properties fo:font-size="10pt" style:font-size-asian="10pt" style:font-name-complex="Arial"/>
    </style:style>
    <style:style style:name="T132_9" style:family="text">
      <style:text-properties fo:font-size="10pt" style:font-size-asian="10pt" style:font-name-complex="Arial"/>
    </style:style>
    <style:style style:name="T132_10" style:family="text">
      <style:text-properties fo:font-size="10pt" style:font-size-asian="10pt" style:font-name-complex="Arial"/>
    </style:style>
    <style:style style:name="T132_11" style:family="text">
      <style:text-properties fo:font-size="10pt" style:font-size-asian="10pt" style:font-name-complex="Arial"/>
    </style:style>
    <style:style style:name="T132_12" style:family="text">
      <style:text-properties fo:font-size="10pt" style:font-size-asian="10pt" style:font-name-complex="Arial"/>
    </style:style>
    <style:style style:name="T132_13" style:family="text">
      <style:text-properties fo:font-size="10pt" style:font-size-asian="10pt" style:font-name-complex="Arial"/>
    </style:style>
    <style:style style:name="T132_14" style:family="text">
      <style:text-properties fo:font-size="10pt" style:font-size-asian="10pt" style:font-name-complex="Arial"/>
    </style:style>
    <style:style style:name="P133" style:family="paragraph" style:parent-style-name="List_20_Paragraph">
      <style:paragraph-properties fo:text-align="justify" fo:text-indent="-0.63cm" fo:margin-bottom="0cm" fo:margin-left="1.259cm"/>
      <style:text-properties fo:font-size="10pt" style:font-size-asian="10pt" style:font-name-complex="Arial"/>
    </style:style>
    <style:style style:name="T133_1" style:family="text">
      <style:text-properties fo:font-size="10pt" style:font-size-asian="10pt" style:font-name-complex="Arial"/>
    </style:style>
    <style:style style:name="T133_2" style:family="text">
      <style:text-properties fo:font-size="10pt" style:font-size-asian="10pt" style:font-name-complex="Arial"/>
    </style:style>
    <style:style style:name="T133_3" style:family="text">
      <style:text-properties fo:font-size="10pt" style:font-size-asian="10pt" style:font-name-complex="Arial"/>
    </style:style>
    <style:style style:name="T133_4" style:family="text">
      <style:text-properties fo:font-size="10pt" style:font-size-asian="10pt" style:font-name-complex="Arial"/>
    </style:style>
    <style:style style:name="T133_5" style:family="text">
      <style:text-properties fo:font-size="10pt" style:font-size-asian="10pt" style:font-name-complex="Arial"/>
    </style:style>
    <style:style style:name="P134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134_1" style:family="text">
      <style:text-properties fo:font-size="10pt" style:font-size-asian="10pt" style:font-name-complex="Arial"/>
    </style:style>
    <style:style style:name="T134_2" style:family="text">
      <style:text-properties fo:font-size="10pt" style:font-size-asian="10pt" style:font-name-complex="Arial"/>
    </style:style>
    <style:style style:name="P135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5_1" style:family="text">
      <style:text-properties fo:font-size="10pt" style:font-size-asian="10pt" style:font-name-complex="Arial"/>
    </style:style>
    <style:style style:name="T135_2" style:family="text">
      <style:text-properties fo:font-size="10pt" style:font-size-asian="10pt" style:font-name-complex="Arial"/>
    </style:style>
    <style:style style:name="T135_3" style:family="text">
      <style:text-properties fo:font-size="10pt" style:font-size-asian="10pt" style:font-name-complex="Arial"/>
    </style:style>
    <style:style style:name="T135_4" style:family="text">
      <style:text-properties fo:font-size="10pt" style:font-size-asian="10pt" style:font-name-complex="Arial"/>
    </style:style>
    <style:style style:name="T135_5" style:family="text">
      <style:text-properties fo:font-size="10pt" style:font-size-asian="10pt" style:font-name-complex="Arial"/>
    </style:style>
    <style:style style:name="T135_6" style:family="text">
      <style:text-properties fo:font-size="10pt" style:font-size-asian="10pt" style:font-name-complex="Arial"/>
    </style:style>
    <style:style style:name="T135_7" style:family="text">
      <style:text-properties fo:font-size="10pt" style:font-size-asian="10pt" style:font-name-complex="Arial"/>
    </style:style>
    <style:style style:name="T135_8" style:family="text">
      <style:text-properties fo:font-size="10pt" style:font-size-asian="10pt" style:font-name-complex="Arial"/>
    </style:style>
    <style:style style:name="T135_9" style:family="text">
      <style:text-properties fo:font-size="10pt" style:font-size-asian="10pt" style:font-name-complex="Arial"/>
    </style:style>
    <style:style style:name="T135_10" style:family="text">
      <style:text-properties fo:font-size="10pt" style:font-size-asian="10pt" style:font-name-complex="Arial"/>
    </style:style>
    <style:style style:name="T135_11" style:family="text">
      <style:text-properties fo:font-size="10pt" style:font-size-asian="10pt" style:font-name-complex="Arial"/>
    </style:style>
    <style:style style:name="T135_12" style:family="text">
      <style:text-properties fo:font-size="10pt" style:font-size-asian="10pt" style:font-name-complex="Arial"/>
    </style:style>
    <style:style style:name="P136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6_1" style:family="text">
      <style:text-properties fo:font-size="10pt" style:font-size-asian="10pt" style:font-name-complex="Arial"/>
    </style:style>
    <style:style style:name="T136_2" style:family="text">
      <style:text-properties fo:font-size="10pt" style:font-size-asian="10pt" style:font-name-complex="Arial"/>
    </style:style>
    <style:style style:name="T136_3" style:family="text">
      <style:text-properties fo:font-size="10pt" style:font-size-asian="10pt" style:font-name-complex="Arial"/>
    </style:style>
    <style:style style:name="T136_4" style:family="text">
      <style:text-properties fo:font-size="10pt" style:font-size-asian="10pt" style:font-name-complex="Arial"/>
    </style:style>
    <style:style style:name="T136_5" style:family="text">
      <style:text-properties fo:font-size="10pt" style:font-size-asian="10pt" style:font-name-complex="Arial"/>
    </style:style>
    <style:style style:name="P137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7_1" style:family="text">
      <style:text-properties fo:font-size="10pt" style:font-size-asian="10pt" style:font-name-complex="Arial"/>
    </style:style>
    <style:style style:name="T137_2" style:family="text">
      <style:text-properties fo:font-size="10pt" style:font-size-asian="10pt" style:font-name-complex="Arial"/>
    </style:style>
    <style:style style:name="T137_3" style:family="text">
      <style:text-properties fo:font-size="10pt" style:font-size-asian="10pt" style:font-name-complex="Arial"/>
    </style:style>
    <style:style style:name="T137_4" style:family="text">
      <style:text-properties fo:font-size="10pt" style:font-size-asian="10pt" style:font-name-complex="Arial"/>
    </style:style>
    <style:style style:name="T137_5" style:family="text">
      <style:text-properties fo:font-size="10pt" style:font-size-asian="10pt" style:font-name-complex="Arial"/>
    </style:style>
    <style:style style:name="T137_6" style:family="text">
      <style:text-properties fo:font-size="10pt" style:font-size-asian="10pt" style:font-name-complex="Arial"/>
    </style:style>
    <style:style style:name="P138" style:family="paragraph" style:parent-style-name="Normal">
      <style:paragraph-properties fo:text-align="justify" fo:margin-left="0.635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9" style:family="paragraph" style:parent-style-name="Normal">
      <style:paragraph-properties fo:text-align="justify" fo:margin-left="0.635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able5" style:family="table">
      <style:table-properties table:align="left" style:width="15.903cm" fo:margin-left="0cm"/>
    </style:style>
    <style:style style:name="Column18" style:family="table-column">
      <style:table-column-properties style:column-width="7.952cm"/>
    </style:style>
    <style:style style:name="Column19" style:family="table-column">
      <style:table-column-properties style:column-width="7.952cm"/>
    </style:style>
    <style:style style:name="Row14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0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40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0_3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0_4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AU" fo:country-asian="GB" fo:country-complex="SA"/>
    </style:style>
    <style:style style:name="T140_5" style:family="text" style:parent-style-name="eop">
      <style:text-properties fo:background-color="#c6c6c6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5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2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42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2_3" style:family="text" style:parent-style-name="eop">
      <style:text-properties fo:background-color="#c6c6c6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6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4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44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4_3" style:family="text" style:parent-style-name="eop">
      <style:text-properties fo:background-color="#c6c6c6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line-height="100%" fo:margin-bottom="0cm"/>
    </style:style>
    <style:style style:name="T1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5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5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46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7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7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47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7_3" style:family="text" style:parent-style-name="eop">
      <style:text-properties fo:background-color="#c6c6c6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8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49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49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49_3" style:family="text" style:parent-style-name="eop">
      <style:text-properties fo:background-color="#c6c6c6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9" style:family="table-row"/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paragraph">
      <style:paragraph-properties fo:text-align="justify" fo:line-height="100%" fo:margin-top="0cm"/>
    </style:style>
    <style:style style:name="T151_1" style:family="text" style:parent-style-name="normaltextrun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51_2" style:family="text" style:parent-style-name="normaltextrun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51_3" style:family="text" style:parent-style-name="normaltextrun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51_4" style:family="text" style:parent-style-name="normaltextrun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1_5" style:family="text" style:parent-style-name="eop">
      <style:text-properties fo:background-color="#c6c6c6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52" style:family="paragraph" style:parent-style-name="paragraph">
      <style:paragraph-properties fo:text-align="justify" fo:line-height="100%" fo:margin-top="0cm" fo:margin-bottom="0cm"/>
    </style:style>
    <style:style style:name="T152_1" style:family="text" style:parent-style-name="eop">
      <style:text-properties fo:background-color="#c6c6c6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53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0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paragraph">
      <style:paragraph-properties fo:line-height="100%" fo:margin-top="0cm" fo:margin-bottom="0cm"/>
    </style:style>
    <style:style style:name="T155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55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55_3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55_4" style:family="text" style:parent-style-name="eop">
      <style:text-properties fo:background-color="#c6c6c6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57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P158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59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59_1" style:family="text">
      <style:text-properties fo:font-style="normal" style:font-style-asian="normal" fo:font-size="10pt" style:font-size-asian="10pt" style:font-name-complex="Arial" style:font-size-complex="10pt"/>
    </style:style>
    <style:style style:name="P160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1_2" style:family="text"/>
    <style:style style:name="T161_3" style:family="text" style:parent-style-name="Internet_20_link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1_5" style:family="text">
      <style:text-properties fo:font-size="10pt" style:font-size-asian="10pt" style:font-name-complex="Arial" style:font-size-complex="10pt"/>
    </style:style>
    <style:style style:name="P16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fo:font-size="10pt" style:font-size-asian="10pt" style:font-name-complex="Arial" style:font-size-complex="10pt"/>
    </style:style>
    <style:style style:name="T163_2" style:family="text">
      <style:text-properties fo:font-size="10pt" style:font-size-asian="10pt" style:font-name-complex="Arial" style:font-size-complex="10pt"/>
    </style:style>
    <style:style style:name="T163_3" style:family="text">
      <style:text-properties fo:font-size="10pt" style:font-size-asian="10pt" style:font-name-complex="Arial" style:font-size-complex="10pt"/>
    </style:style>
    <style:style style:name="T163_4" style:family="text">
      <style:text-properties fo:font-size="10pt" style:font-size-asian="10pt" style:font-name-complex="Arial" style:font-size-complex="10pt"/>
    </style:style>
    <style:style style:name="T163_5" style:family="text">
      <style:text-properties fo:font-size="10pt" style:font-size-asian="10pt" style:font-name-complex="Arial" style:font-size-complex="10pt"/>
    </style:style>
    <style:style style:name="T163_6" style:family="text">
      <style:text-properties fo:font-size="10pt" style:font-size-asian="10pt" style:font-name-complex="Arial" style:font-size-complex="10pt"/>
    </style:style>
    <style:style style:name="T163_7" style:family="text">
      <style:text-properties fo:font-size="10pt" style:font-size-asian="10pt" style:font-name-complex="Arial" style:font-size-complex="10pt"/>
    </style:style>
    <style:style style:name="T163_8" style:family="text">
      <style:text-properties fo:font-size="10pt" style:font-size-asian="10pt" style:font-name-complex="Arial" style:font-size-complex="10pt"/>
    </style:style>
    <style:style style:name="T163_9" style:family="text">
      <style:text-properties fo:font-size="10pt" style:font-size-asian="10pt" style:font-name-complex="Arial" style:font-size-complex="10pt"/>
    </style:style>
    <style:style style:name="T163_10" style:family="text">
      <style:text-properties fo:font-size="10pt" style:font-size-asian="10pt" style:font-name-complex="Arial" style:font-size-complex="10pt"/>
    </style:style>
    <style:style style:name="P16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fo:font-size="10pt" style:font-size-asian="10pt" style:font-name-complex="Arial" style:font-size-complex="10pt"/>
    </style:style>
    <style:style style:name="T165_2" style:family="text">
      <style:text-properties fo:font-size="10pt" style:font-size-asian="10pt" style:font-name-complex="Arial" style:font-size-complex="10pt"/>
    </style:style>
    <style:style style:name="T165_3" style:family="text">
      <style:text-properties fo:font-size="10pt" style:font-size-asian="10pt" style:font-name-complex="Arial" style:font-size-complex="10pt"/>
    </style:style>
    <style:style style:name="T165_4" style:family="text">
      <style:text-properties fo:font-size="10pt" style:font-size-asian="10pt" style:font-name-complex="Arial" style:font-size-complex="10pt"/>
    </style:style>
    <style:style style:name="T165_5" style:family="text">
      <style:text-properties fo:font-size="10pt" style:font-size-asian="10pt" style:font-name-complex="Arial" style:font-size-complex="10pt"/>
    </style:style>
    <style:style style:name="P16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fo:font-size="10pt" style:font-size-asian="10pt" style:font-name-complex="Arial" style:font-size-complex="10pt"/>
    </style:style>
    <style:style style:name="T167_2" style:family="text">
      <style:text-properties fo:font-size="10pt" style:font-size-asian="10pt" style:font-name-complex="Arial" style:font-size-complex="10pt"/>
    </style:style>
    <style:style style:name="T167_3" style:family="text">
      <style:text-properties fo:font-size="10pt" style:font-size-asian="10pt" style:font-name-complex="Arial" style:font-size-complex="10pt"/>
    </style:style>
    <style:style style:name="T167_4" style:family="text">
      <style:text-properties fo:font-size="10pt" style:font-size-asian="10pt" style:font-name-complex="Arial" style:font-size-complex="10pt"/>
    </style:style>
    <style:style style:name="T167_5" style:family="text">
      <style:text-properties fo:font-size="10pt" style:font-size-asian="10pt" style:font-name-complex="Arial" style:font-size-complex="10pt"/>
    </style:style>
    <style:style style:name="T167_6" style:family="text">
      <style:text-properties fo:font-size="10pt" style:font-size-asian="10pt" style:font-name-complex="Arial" style:font-size-complex="10pt"/>
    </style:style>
    <style:style style:name="T167_7" style:family="text">
      <style:text-properties fo:font-size="10pt" style:font-size-asian="10pt" style:font-name-complex="Arial" style:font-size-complex="10pt"/>
    </style:style>
    <style:style style:name="T167_8" style:family="text">
      <style:text-properties fo:font-size="10pt" style:font-size-asian="10pt" style:font-name-complex="Arial" style:font-size-complex="10pt"/>
    </style:style>
    <style:style style:name="T167_9" style:family="text">
      <style:text-properties fo:font-size="10pt" style:font-size-asian="10pt" style:font-name-complex="Arial" style:font-size-complex="10pt"/>
    </style:style>
    <style:style style:name="T167_10" style:family="text">
      <style:text-properties fo:font-size="10pt" style:font-size-asian="10pt" style:font-name-complex="Arial" style:font-size-complex="10pt"/>
    </style:style>
    <style:style style:name="T167_11" style:family="text">
      <style:text-properties fo:font-size="10pt" style:font-size-asian="10pt" style:font-name-complex="Arial" style:font-size-complex="10pt"/>
    </style:style>
    <style:style style:name="T167_12" style:family="text">
      <style:text-properties fo:font-size="10pt" style:font-size-asian="10pt" style:font-name-complex="Arial" style:font-size-complex="10pt"/>
    </style:style>
    <style:style style:name="T167_13" style:family="text">
      <style:text-properties fo:font-size="10pt" style:font-size-asian="10pt" style:font-name-complex="Arial" style:font-size-complex="10pt"/>
    </style:style>
    <style:style style:name="T167_14" style:family="text">
      <style:text-properties fo:font-size="10pt" style:font-size-asian="10pt" style:font-name-complex="Arial" style:font-size-complex="10pt"/>
    </style:style>
    <style:style style:name="T167_15" style:family="text">
      <style:text-properties fo:font-size="10pt" style:font-size-asian="10pt" style:font-name-complex="Arial" style:font-size-complex="10pt"/>
    </style:style>
    <style:style style:name="P16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fo:font-size="10pt" style:font-size-asian="10pt" style:font-name-complex="Arial" style:font-size-complex="10pt"/>
    </style:style>
    <style:style style:name="T169_2" style:family="text">
      <style:text-properties fo:font-size="10pt" style:font-size-asian="10pt" style:font-name-complex="Arial" style:font-size-complex="10pt"/>
    </style:style>
    <style:style style:name="T169_3" style:family="text">
      <style:text-properties fo:font-size="10pt" style:font-size-asian="10pt" style:font-name-complex="Arial" style:font-size-complex="10pt"/>
    </style:style>
    <style:style style:name="T169_4" style:family="text">
      <style:text-properties fo:font-size="10pt" style:font-size-asian="10pt" style:font-name-complex="Arial" style:font-size-complex="10pt"/>
    </style:style>
    <style:style style:name="T169_5" style:family="text">
      <style:text-properties fo:font-size="10pt" style:font-size-asian="10pt" style:font-name-complex="Arial" style:font-size-complex="10pt"/>
    </style:style>
    <style:style style:name="T169_6" style:family="text">
      <style:text-properties fo:font-size="10pt" style:font-size-asian="10pt" style:font-name-complex="Arial" style:font-size-complex="10pt"/>
    </style:style>
    <style:style style:name="T169_7" style:family="text">
      <style:text-properties fo:font-size="10pt" style:font-size-asian="10pt" style:font-name-complex="Arial" style:font-size-complex="10pt"/>
    </style:style>
    <style:style style:name="T169_8" style:family="text">
      <style:text-properties fo:font-size="10pt" style:font-size-asian="10pt" style:font-name-complex="Arial" style:font-size-complex="10pt"/>
    </style:style>
    <style:style style:name="T169_9" style:family="text">
      <style:text-properties fo:font-size="10pt" style:font-size-asian="10pt" style:font-name-complex="Arial" style:font-size-complex="10pt"/>
    </style:style>
    <style:style style:name="T169_10" style:family="text">
      <style:text-properties fo:font-size="10pt" style:font-size-asian="10pt" style:font-name-complex="Arial" style:font-size-complex="10pt"/>
    </style:style>
    <style:style style:name="T169_11" style:family="text">
      <style:text-properties fo:font-size="10pt" style:font-size-asian="10pt" style:font-name-complex="Arial" style:font-size-complex="10pt"/>
    </style:style>
    <style:style style:name="T169_12" style:family="text">
      <style:text-properties fo:font-size="10pt" style:font-size-asian="10pt" style:font-name-complex="Arial" style:font-size-complex="10pt"/>
    </style:style>
    <style:style style:name="T169_13" style:family="text">
      <style:text-properties fo:font-size="10pt" style:font-size-asian="10pt" style:font-name-complex="Arial" style:font-size-complex="10pt"/>
    </style:style>
    <style:style style:name="T169_14" style:family="text">
      <style:text-properties fo:font-size="10pt" style:font-size-asian="10pt" style:font-name-complex="Arial" style:font-size-complex="10pt"/>
    </style:style>
    <style:style style:name="T169_15" style:family="text">
      <style:text-properties fo:font-size="10pt" style:font-size-asian="10pt" style:font-name-complex="Arial" style:font-size-complex="10pt"/>
    </style:style>
    <style:style style:name="T169_16" style:family="text">
      <style:text-properties fo:font-size="10pt" style:font-size-asian="10pt" style:font-name-complex="Arial" style:font-size-complex="10pt"/>
    </style:style>
    <style:style style:name="T169_17" style:family="text">
      <style:text-properties fo:font-size="10pt" style:font-size-asian="10pt" style:font-name-complex="Arial" style:font-size-complex="10pt"/>
    </style:style>
    <style:style style:name="T169_1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1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20" style:family="text">
      <style:text-properties fo:font-size="10pt" style:font-size-asian="10pt" style:font-name-complex="Arial" style:font-size-complex="10pt"/>
    </style:style>
    <style:style style:name="T169_21" style:family="text">
      <style:text-properties fo:font-size="10pt" style:font-size-asian="10pt" style:font-name-complex="Arial" style:font-size-complex="10pt"/>
    </style:style>
    <style:style style:name="T169_22" style:family="text">
      <style:text-properties fo:font-size="10pt" style:font-size-asian="10pt" style:font-name-complex="Arial" style:font-size-complex="10pt"/>
    </style:style>
    <style:style style:name="T169_23" style:family="text">
      <style:text-properties fo:font-size="10pt" style:font-size-asian="10pt" style:font-name-complex="Arial" style:font-size-complex="10pt"/>
    </style:style>
    <style:style style:name="T169_24" style:family="text">
      <style:text-properties fo:font-size="10pt" style:font-size-asian="10pt" style:font-name-complex="Arial" style:font-size-complex="10pt"/>
    </style:style>
    <style:style style:name="T169_25" style:family="text">
      <style:text-properties fo:font-size="10pt" style:font-size-asian="10pt" style:font-name-complex="Arial" style:font-size-complex="10pt"/>
    </style:style>
    <style:style style:name="T169_26" style:family="text">
      <style:text-properties fo:font-size="10pt" style:font-size-asian="10pt" style:font-name-complex="Arial" style:font-size-complex="10pt"/>
    </style:style>
    <style:style style:name="T169_2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2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29" style:family="text">
      <style:text-properties fo:font-size="10pt" style:font-size-asian="10pt" style:font-name-complex="Arial" style:font-size-complex="10pt"/>
    </style:style>
    <style:style style:name="T169_30" style:family="text">
      <style:text-properties fo:font-size="10pt" style:font-size-asian="10pt" style:font-name-complex="Arial" style:font-size-complex="10pt"/>
    </style:style>
    <style:style style:name="T169_31" style:family="text">
      <style:text-properties fo:font-size="10pt" style:font-size-asian="10pt" style:font-name-complex="Arial" style:font-size-complex="10pt"/>
    </style:style>
    <style:style style:name="T169_3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3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3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3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3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9_37" style:family="text">
      <style:text-properties fo:font-size="10pt" style:font-size-asian="10pt" style:font-name-complex="Arial" style:font-size-complex="10pt"/>
    </style:style>
    <style:style style:name="T169_38" style:family="text">
      <style:text-properties fo:font-size="10pt" style:font-size-asian="10pt" style:font-name-complex="Arial" style:font-size-complex="10pt"/>
    </style:style>
    <style:style style:name="T169_39" style:family="text">
      <style:text-properties fo:font-size="10pt" style:font-size-asian="10pt" style:font-name-complex="Arial" style:font-size-complex="10pt"/>
    </style:style>
    <style:style style:name="T169_40" style:family="text">
      <style:text-properties fo:font-size="10pt" style:font-size-asian="10pt" style:font-name-complex="Arial" style:font-size-complex="10pt"/>
    </style:style>
    <style:style style:name="T169_41" style:family="text">
      <style:text-properties fo:font-size="10pt" style:font-size-asian="10pt" style:font-name-complex="Arial" style:font-size-complex="10pt"/>
    </style:style>
    <style:style style:name="T169_42" style:family="text">
      <style:text-properties fo:font-size="10pt" style:font-size-asian="10pt" style:font-name-complex="Arial" style:font-size-complex="10pt"/>
    </style:style>
    <style:style style:name="T169_43" style:family="text">
      <style:text-properties fo:font-size="10pt" style:font-size-asian="10pt" style:font-name-complex="Arial" style:font-size-complex="10pt"/>
    </style:style>
    <style:style style:name="T169_44" style:family="text">
      <style:text-properties fo:font-size="10pt" style:font-size-asian="10pt" style:font-name-complex="Arial" style:font-size-complex="10pt"/>
    </style:style>
    <style:style style:name="T169_45" style:family="text">
      <style:text-properties fo:font-size="10pt" style:font-size-asian="10pt" style:font-name-complex="Arial" style:font-size-complex="10pt"/>
    </style:style>
    <style:style style:name="T169_46" style:family="text">
      <style:text-properties fo:font-size="10pt" style:font-size-asian="10pt" style:font-name-complex="Arial" style:font-size-complex="10pt"/>
    </style:style>
    <style:style style:name="T169_47" style:family="text">
      <style:text-properties fo:font-size="10pt" style:font-size-asian="10pt" style:font-name-complex="Arial" style:font-size-complex="10pt"/>
    </style:style>
    <style:style style:name="T169_48" style:family="text">
      <style:text-properties fo:font-size="10pt" style:font-size-asian="10pt" style:font-name-complex="Arial" style:font-size-complex="10pt"/>
    </style:style>
    <style:style style:name="T169_49" style:family="text">
      <style:text-properties fo:font-size="10pt" style:font-size-asian="10pt" style:font-name-complex="Arial" style:font-size-complex="10pt"/>
    </style:style>
    <style:style style:name="T169_50" style:family="text">
      <style:text-properties fo:font-size="10pt" style:font-size-asian="10pt" style:font-name-complex="Arial" style:font-size-complex="10pt"/>
    </style:style>
    <style:style style:name="T169_51" style:family="text">
      <style:text-properties fo:font-size="10pt" style:font-size-asian="10pt" style:font-name-complex="Arial" style:font-size-complex="10pt"/>
    </style:style>
    <style:style style:name="T169_52" style:family="text">
      <style:text-properties fo:font-size="10pt" style:font-size-asian="10pt" style:font-name-complex="Arial" style:font-size-complex="10pt"/>
    </style:style>
    <style:style style:name="T169_53" style:family="text">
      <style:text-properties fo:font-size="10pt" style:font-size-asian="10pt" style:font-name-complex="Arial" style:font-size-complex="10pt"/>
    </style:style>
    <style:style style:name="T169_54" style:family="text">
      <style:text-properties fo:font-size="10pt" style:font-size-asian="10pt" style:font-name-complex="Arial" style:font-size-complex="10pt"/>
    </style:style>
    <style:style style:name="T169_55" style:family="text">
      <style:text-properties fo:font-size="10pt" style:font-size-asian="10pt" style:font-name-complex="Arial" style:font-size-complex="10pt"/>
    </style:style>
    <style:style style:name="P17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fo:font-size="10pt" style:font-size-asian="10pt" style:font-name-complex="Arial" style:font-size-complex="10pt" style:font-weight-complex="bold"/>
    </style:style>
    <style:style style:name="T171_2" style:family="text">
      <style:text-properties fo:font-size="10pt" style:font-size-asian="10pt" style:font-name-complex="Arial" style:font-size-complex="10pt" style:font-weight-complex="bold"/>
    </style:style>
    <style:style style:name="T171_3" style:family="text">
      <style:text-properties fo:font-size="10pt" style:font-size-asian="10pt" style:font-name-complex="Arial" style:font-size-complex="10pt" style:font-weight-complex="bold"/>
    </style:style>
    <style:style style:name="T171_4" style:family="text">
      <style:text-properties fo:font-size="10pt" style:font-size-asian="10pt" style:font-name-complex="Arial" style:font-size-complex="10pt" style:font-weight-complex="bold"/>
    </style:style>
    <style:style style:name="T171_5" style:family="text">
      <style:text-properties fo:font-size="10pt" style:font-size-asian="10pt" style:font-name-complex="Arial" style:font-size-complex="10pt" style:font-weight-complex="bold"/>
    </style:style>
    <style:style style:name="T171_6" style:family="text">
      <style:text-properties fo:font-size="10pt" style:font-size-asian="10pt" style:font-name-complex="Arial" style:font-size-complex="10pt" style:font-weight-complex="bold"/>
    </style:style>
    <style:style style:name="P172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73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4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2" style:family="text">
      <style:text-properties fo:font-size="10pt" style:font-size-asian="10pt" style:font-name-complex="Arial" style:font-size-complex="10pt" fo:font-weight="bold" style:font-weight-asian="bold"/>
    </style:style>
    <style:style style:name="T175_3" style:family="text">
      <style:text-properties fo:font-size="10pt" style:font-size-asian="10pt" style:font-name-complex="Arial" style:font-size-complex="10pt" style:font-weight-complex="bold"/>
    </style:style>
    <style:style style:name="T175_4" style:family="text">
      <style:text-properties fo:font-size="10pt" style:font-size-asian="10pt" style:font-name-complex="Arial" style:font-size-complex="10pt"/>
    </style:style>
    <style:style style:name="T175_5" style:family="text">
      <style:text-properties fo:font-size="10pt" style:font-size-asian="10pt" style:font-name-complex="Arial" style:font-size-complex="10pt" style:font-weight-complex="bold"/>
    </style:style>
    <style:style style:name="P17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177" style:family="paragraph" style:parent-style-name="paragraph">
      <style:paragraph-properties fo:text-align="justify" fo:margin-top="0cm"/>
    </style:style>
    <style:style style:name="T177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77_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78" style:family="paragraph" style:parent-style-name="paragraph">
      <style:paragraph-properties fo:text-align="justify"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P179" style:family="paragraph" style:parent-style-name="paragraph">
      <style:paragraph-properties fo:text-align="justify" fo:margin-top="0cm"/>
    </style:style>
    <style:style style:name="T179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79_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79_3" style:family="text" style:parent-style-name="normaltextrun">
      <style:text-properties fo:color="#212529" style:font-name="Arial" fo:font-size="10pt" style:font-size-asian="10pt" style:font-name-complex="Arial" style:font-size-complex="10pt"/>
    </style:style>
    <style:style style:name="T179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79_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79_6" style:family="text" style:parent-style-name="normaltextrun">
      <style:text-properties fo:color="#212529" style:font-name="Arial" fo:font-size="10pt" style:font-size-asian="10pt" style:font-name-complex="Arial" style:font-size-complex="10pt"/>
    </style:style>
    <style:style style:name="T179_7" style:family="text" style:parent-style-name="normaltextrun">
      <style:text-properties fo:color="#212529" style:font-name="Arial" fo:font-size="10pt" style:font-size-asian="10pt" style:font-name-complex="Arial" style:font-size-complex="10pt"/>
    </style:style>
    <style:style style:name="P180" style:family="paragraph" style:parent-style-name="paragraph">
      <style:paragraph-properties fo:text-align="justify"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P181" style:family="paragraph" style:parent-style-name="paragraph">
      <style:paragraph-properties fo:text-align="justify" fo:margin-top="0cm"/>
    </style:style>
    <style:style style:name="T181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P182" style:family="paragraph" style:parent-style-name="paragraph">
      <style:paragraph-properties fo:text-align="justify"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P183" style:family="paragraph" style:parent-style-name="paragraph">
      <style:paragraph-properties fo:text-align="justify" fo:margin-top="0cm"/>
    </style:style>
    <style:style style:name="T183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3_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3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3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3_5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3_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3_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84" style:family="paragraph" style:parent-style-name="paragraph">
      <style:paragraph-properties fo:text-align="justify" fo:margin-top="0cm"/>
      <style:text-properties fo:background-color="#ffffff" fo:color="#212529" style:font-name="Arial" fo:font-size="10pt" style:font-size-asian="10pt" style:font-name-complex="Arial" style:font-size-complex="10pt"/>
    </style:style>
    <style:style style:name="P185" style:family="paragraph" style:parent-style-name="paragraph">
      <style:paragraph-properties fo:text-align="justify" fo:margin-top="0cm" fo:margin-bottom="0cm"/>
    </style:style>
    <style:style style:name="T185_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85_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86" style:family="paragraph" style:parent-style-name="paragraph">
      <style:paragraph-properties fo:text-align="justify"/>
    </style:style>
    <style:style style:name="T186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6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6_3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6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87" style:family="paragraph" style:parent-style-name="paragraph">
      <style:paragraph-properties fo:text-align="justify"/>
      <style:text-properties fo:background-color="#ffffff" fo:color="#212529" style:font-name="Arial" fo:font-size="10pt" style:font-size-asian="10pt" style:font-name-complex="Arial" style:font-size-complex="10pt"/>
    </style:style>
    <style:style style:name="T187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7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7_3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7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88" style:family="paragraph" style:parent-style-name="paragraph">
      <style:paragraph-properties fo:text-align="justify"/>
      <style:text-properties fo:background-color="#ffffff" fo:color="#212529" style:font-name="Arial" fo:font-size="10pt" style:font-size-asian="10pt" style:font-name-complex="Arial" style:font-size-complex="10pt"/>
    </style:style>
    <style:style style:name="T188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8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8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89" style:family="paragraph" style:parent-style-name="paragraph">
      <style:paragraph-properties fo:text-align="justify"/>
      <style:text-properties fo:background-color="#ffffff" fo:color="#212529" style:font-name="Arial" fo:font-size="10pt" style:font-size-asian="10pt" style:font-name-complex="Arial" style:font-size-complex="10pt"/>
    </style:style>
    <style:style style:name="T189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9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89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90" style:family="paragraph" style:parent-style-name="paragraph">
      <style:paragraph-properties fo:text-align="justify"/>
      <style:text-properties fo:background-color="#ffffff" fo:color="#212529" style:font-name="Arial" fo:font-size="10pt" style:font-size-asian="10pt" style:font-name-complex="Arial" style:font-size-complex="10pt"/>
    </style:style>
    <style:style style:name="T190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0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0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91" style:family="paragraph" style:parent-style-name="paragraph">
      <style:paragraph-properties fo:text-align="justify"/>
    </style:style>
    <style:style style:name="T191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1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1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1_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92" style:family="paragraph" style:parent-style-name="paragraph">
      <style:paragraph-properties fo:text-align="justify"/>
    </style:style>
    <style:style style:name="T192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2_2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P193" style:family="paragraph" style:parent-style-name="paragraph">
      <style:paragraph-properties fo:text-align="justify" fo:margin-top="0cm"/>
    </style:style>
    <style:style style:name="T193_1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3_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4" style:family="text" style:parent-style-name="normaltextrun">
      <style:text-properties fo:background-color="#ffffff" fo:color="#212529" style:font-name="Arial" fo:font-size="10pt" style:font-size-asian="10pt" style:font-name-complex="Arial" style:font-size-complex="10pt" fo:font-weight="bold" style:font-weight-asian="bold" style:font-weight-complex="bold"/>
    </style:style>
    <style:style style:name="T193_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8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9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0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1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2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3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4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5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6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T193_17" style:family="text" style:parent-style-name="normaltextrun">
      <style:text-properties fo:background-color="#ffffff" fo:color="#212529" style:font-name="Arial" fo:font-size="10pt" style:font-size-asian="10pt" style:font-name-complex="Arial" style:font-size-complex="10pt"/>
    </style:style>
    <style:style style:name="P194" style:family="paragraph" style:parent-style-name="paragraph">
      <style:paragraph-properties fo:text-align="justify" fo:margin-top="0cm" fo:margin-bottom="0cm"/>
      <style:text-properties fo:background-color="#ffffff" fo:color="#212529" style:font-name="Arial" fo:font-size="10pt" style:font-size-asian="10pt" style:font-name-complex="Arial" style:font-size-complex="10pt"/>
    </style:style>
    <style:style style:name="P195" style:family="paragraph" style:parent-style-name="Normal">
      <style:paragraph-properties fo:text-align="justify"/>
    </style:style>
    <style:style style:name="T195_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5_2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5_3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5_4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5_5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5_6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196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T197_2" style:family="text">
      <style:text-properties fo:font-size="10pt" style:font-size-asian="10pt" style:font-name-complex="Arial" style:font-size-complex="10pt"/>
    </style:style>
    <style:style style:name="P198" style:family="paragraph" style:parent-style-name="Normal">
      <style:paragraph-properties fo:text-align="justify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199" style:family="paragraph" style:parent-style-name="Normal">
      <style:paragraph-properties fo:text-align="justify"/>
    </style:style>
    <style:style style:name="T199_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9_2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T199_3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200" style:family="paragraph" style:parent-style-name="Normal">
      <style:paragraph-properties fo:text-align="justify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201" style:family="paragraph" style:parent-style-name="Normal">
      <style:paragraph-properties fo:text-align="justify"/>
    </style:style>
    <style:style style:name="T201_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202" style:family="paragraph" style:parent-style-name="Normal">
      <style:paragraph-properties fo:text-align="justify"/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203" style:family="paragraph" style:parent-style-name="Normal">
      <style:paragraph-properties fo:text-align="justify"/>
    </style:style>
    <style:style style:name="T203_1" style:family="text" style:parent-style-name="normaltextrun">
      <style:text-properties fo:background-color="#ffffff" fo:color="#212529" fo:font-size="10pt" style:font-size-asian="10pt" style:font-name-complex="Arial" style:font-size-complex="10pt" fo:language-asian="en" fo:country-asian="GB"/>
    </style:style>
    <style:style style:name="P204" style:family="paragraph" style:parent-style-name="Normal">
      <style:paragraph-properties fo:text-align="justify"/>
      <style:text-properties fo:font-size="10pt" style:font-size-asian="10pt" style:font-name-complex="Arial" style:font-size-complex="10pt" fo:language="en" fo:language-asian="en" fo:country-asian="GB"/>
    </style:style>
    <style:style style:name="P205" style:family="paragraph" style:parent-style-name="Normal">
      <style:paragraph-properties fo:text-align="justify"/>
      <style:text-properties fo:font-size="10pt" style:font-size-asian="10pt" style:font-name-complex="Arial" style:font-size-complex="10pt" fo:language="en" fo:language-asian="en" fo:country-asian="GB"/>
    </style:style>
    <style:style style:name="P206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06_1" style:family="text">
      <style:text-properties fo:font-style="normal" style:font-style-asian="normal" fo:font-size="10pt" style:font-size-asian="10pt" style:font-name-complex="Arial" style:font-size-complex="10pt"/>
    </style:style>
    <style:style style:name="T206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20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6" style:family="table">
      <style:table-properties table:align="left" style:width="16.503cm" fo:margin-left="-0.259cm"/>
    </style:style>
    <style:style style:name="Column20" style:family="table-column">
      <style:table-column-properties style:column-width="3.013cm"/>
    </style:style>
    <style:style style:name="Column21" style:family="table-column">
      <style:table-column-properties style:column-width="1.087cm"/>
    </style:style>
    <style:style style:name="Column22" style:family="table-column">
      <style:table-column-properties style:column-width="1.653cm"/>
    </style:style>
    <style:style style:name="Column23" style:family="table-column">
      <style:table-column-properties style:column-width="5.791cm"/>
    </style:style>
    <style:style style:name="Column24" style:family="table-column">
      <style:table-column-properties style:column-width="4.96cm"/>
    </style:style>
    <style:style style:name="Row21" style:family="table-row">
      <style:table-row-properties style:min-row-height="0.863cm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2" style:family="table-row">
      <style:table-row-properties style:min-row-height="0.612cm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line-height="100%" fo:margin-bottom="0cm"/>
    </style:style>
    <style:style style:name="T2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line-height="100%" fo:margin-bottom="0cm"/>
    </style:style>
    <style:style style:name="T2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line-height="100%" fo:margin-bottom="0cm"/>
    </style:style>
    <style:style style:name="T213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3" style:family="table-row">
      <style:table-row-properties style:min-row-height="0.609cm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line-height="100%" fo:margin-bottom="0cm"/>
    </style:style>
    <style:style style:name="T2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line-height="100%" fo:margin-bottom="0cm"/>
    </style:style>
    <style:style style:name="T2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100%" fo:margin-bottom="0cm"/>
    </style:style>
    <style:style style:name="T2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line-height="100%" fo:margin-bottom="0cm"/>
    </style:style>
    <style:style style:name="T2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8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5" style:family="table-column">
      <style:table-column-properties style:column-width="3.492cm"/>
    </style:style>
    <style:style style:name="Column26" style:family="table-column">
      <style:table-column-properties style:column-width="4.517cm"/>
    </style:style>
    <style:style style:name="Column27" style:family="table-column">
      <style:table-column-properties style:column-width="8.484cm"/>
    </style:style>
    <style:style style:name="Row24" style:family="table-row">
      <style:table-row-properties style:min-row-height="0.482cm"/>
    </style:style>
    <style:style style:name="Cell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100%" fo:margin-bottom="0cm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 fo:line-height="100%" fo:margin-bottom="0cm"/>
    </style:style>
    <style:style style:name="T2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line-height="100%" fo:margin-bottom="0cm"/>
    </style:style>
    <style:style style:name="T2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23" style:family="paragraph" style:parent-style-name="Normal">
      <style:paragraph-properties fo:text-align="justify"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2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25" style:family="paragraph" style:parent-style-name="Normal">
      <style:paragraph-properties fo:text-align="justify" fo:line-height="100%" fo:margin-bottom="0cm"/>
    </style:style>
    <style:style style:name="T2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 fo:line-height="100%" fo:margin-bottom="0cm"/>
    </style:style>
    <style:style style:name="T2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2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28" style:family="paragraph" style:parent-style-name="Normal">
      <style:paragraph-properties fo:text-align="justify" fo:line-height="100%" fo:margin-bottom="0cm"/>
    </style:style>
    <style:style style:name="T2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line-height="100%" fo:margin-bottom="0cm"/>
    </style:style>
    <style:style style:name="T2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1" style:family="paragraph" style:parent-style-name="Normal">
      <style:paragraph-properties fo:text-align="justify" fo:line-height="100%" fo:margin-bottom="0cm"/>
    </style:style>
    <style:style style:name="T2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2" style:family="paragraph" style:parent-style-name="List_20_Paragraph">
      <style:paragraph-properties fo:text-align="justify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3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4" style:family="paragraph" style:parent-style-name="List_20_Paragraph">
      <style:paragraph-properties fo:text-align="justify" fo:line-height="100%" fo:margin-bottom="0.423cm" fo:margin-left="1.27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6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7" style:family="paragraph" style:parent-style-name="List_20_Paragraph">
      <style:paragraph-properties fo:text-align="justify" fo:line-height="100%" fo:margin-bottom="0.423cm" fo:margin-left="1.27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8" style:family="paragraph" style:parent-style-name="List_20_Paragraph">
      <style:paragraph-properties fo:text-align="justify" fo:line-height="100%" fo:margin-bottom="0.423cm" fo:margin-left="1.27cm"/>
    </style:style>
    <style:style style:name="T2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6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4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5" style:family="paragraph" style:parent-style-name="Normal">
      <style:paragraph-properties fo:text-align="justify"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7" style:family="paragraph" style:parent-style-name="Normal">
      <style:paragraph-properties fo:text-align="justify"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text-align="justify"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0" style:family="paragraph" style:parent-style-name="Normal">
      <style:paragraph-properties fo:text-align="justify"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5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7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5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55" style:family="paragraph" style:parent-style-name="Normal">
      <style:paragraph-properties fo:text-align="justify" fo:line-height="100%" fo:margin-bottom="0cm"/>
    </style:style>
    <style:style style:name="T2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5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9" style:family="paragraph" style:parent-style-name="Normal">
      <style:paragraph-properties fo:text-align="justify"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1" style:family="paragraph" style:parent-style-name="Normal">
      <style:paragraph-properties fo:text-align="justify" fo:line-height="100%" fo:margin-bottom="0cm"/>
    </style:style>
    <style:style style:name="T2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3" style:family="paragraph" style:parent-style-name="Normal">
      <style:paragraph-properties fo:text-align="justify" fo:line-height="100%" fo:margin-bottom="0cm"/>
    </style:style>
    <style:style style:name="T2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4" style:family="paragraph" style:parent-style-name="Normal">
      <style:paragraph-properties fo:text-align="justify" fo:line-height="100%" fo:margin-bottom="0cm"/>
    </style:style>
    <style:style style:name="T2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66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67" style:family="paragraph" style:parent-style-name="Normal">
      <style:paragraph-properties fo:text-align="justify"/>
    </style:style>
    <style:style style:name="T26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7_2" style:family="text">
      <style:text-properties fo:font-size="10pt" style:font-size-asian="10pt" style:font-name-complex="Arial" style:font-size-complex="10pt"/>
    </style:style>
    <style:style style:name="P26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69" style:family="paragraph" style:parent-style-name="Normal">
      <style:paragraph-properties fo:text-align="justify"/>
    </style:style>
    <style:style style:name="T269_1" style:family="text">
      <style:text-properties fo:font-size="10pt" style:font-size-asian="10pt" style:font-name-complex="Arial" style:font-size-complex="10pt" style:font-weight-complex="bold"/>
    </style:style>
    <style:style style:name="P27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71" style:family="paragraph" style:parent-style-name="Normal">
      <style:paragraph-properties fo:text-align="justify"/>
    </style:style>
    <style:style style:name="T271_1" style:family="text">
      <style:text-properties fo:font-size="10pt" style:font-size-asian="10pt" style:font-name-complex="Arial" style:font-size-complex="10pt" style:font-weight-complex="bold"/>
    </style:style>
    <style:style style:name="P272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73" style:family="paragraph" style:parent-style-name="Normal">
      <style:paragraph-properties fo:text-align="justify"/>
    </style:style>
    <style:style style:name="T273_1" style:family="text">
      <style:text-properties fo:font-size="10pt" style:font-size-asian="10pt" style:font-name-complex="Arial" style:font-size-complex="10pt"/>
    </style:style>
    <style:style style:name="T273_2" style:family="text">
      <style:text-properties fo:font-size="10pt" style:font-size-asian="10pt" style:font-name-complex="Arial" style:font-size-complex="10pt"/>
    </style:style>
    <style:style style:name="T273_3" style:family="text">
      <style:text-properties fo:font-size="10pt" style:font-size-asian="10pt" style:font-name-complex="Arial" style:font-size-complex="10pt"/>
    </style:style>
    <style:style style:name="T273_4" style:family="text">
      <style:text-properties fo:font-size="10pt" style:font-size-asian="10pt" style:font-name-complex="Arial" style:font-size-complex="10pt"/>
    </style:style>
    <style:style style:name="T273_5" style:family="text">
      <style:text-properties fo:font-size="10pt" style:font-size-asian="10pt" style:font-name-complex="Arial" style:font-size-complex="10pt"/>
    </style:style>
    <style:style style:name="T273_6" style:family="text">
      <style:text-properties fo:font-size="10pt" style:font-size-asian="10pt" style:font-name-complex="Arial" style:font-size-complex="10pt"/>
    </style:style>
    <style:style style:name="T273_7" style:family="text">
      <style:text-properties fo:font-size="10pt" style:font-size-asian="10pt" style:font-name-complex="Arial" style:font-size-complex="10pt"/>
    </style:style>
    <style:style style:name="P274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fo:font-size="10pt" style:font-size-asian="10pt" style:font-name-complex="Arial" style:font-size-complex="10pt" fo:font-weight="bold" style:font-weight-asian="bold"/>
    </style:style>
    <style:style style:name="T275_2" style:family="text">
      <style:text-properties fo:font-size="10pt" style:font-size-asian="10pt" style:font-name-complex="Arial" style:font-size-complex="10pt"/>
    </style:style>
    <style:style style:name="P27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7" style:family="paragraph" style:parent-style-name="Normal">
      <style:paragraph-properties fo:text-align="justify"/>
    </style:style>
    <style:style style:name="T277_1" style:family="text">
      <style:text-properties fo:font-size="10pt" style:font-size-asian="10pt" style:font-name-complex="Arial" style:font-size-complex="10pt"/>
    </style:style>
    <style:style style:name="T277_2" style:family="text">
      <style:text-properties fo:font-size="10pt" style:font-size-asian="10pt" style:font-name-complex="Arial" style:font-size-complex="10pt"/>
    </style:style>
    <style:style style:name="T277_3" style:family="text">
      <style:text-properties fo:font-size="10pt" style:font-size-asian="10pt" style:font-name-complex="Arial" style:font-size-complex="10pt"/>
    </style:style>
    <style:style style:name="T277_4" style:family="text">
      <style:text-properties fo:font-size="10pt" style:font-size-asian="10pt" style:font-name-complex="Arial" style:font-size-complex="10pt"/>
    </style:style>
    <style:style style:name="T277_5" style:family="text">
      <style:text-properties fo:font-size="10pt" style:font-size-asian="10pt" style:font-name-complex="Arial" style:font-size-complex="10pt"/>
    </style:style>
    <style:style style:name="T277_6" style:family="text">
      <style:text-properties fo:font-size="10pt" style:font-size-asian="10pt" style:font-name-complex="Arial" style:font-size-complex="10pt"/>
    </style:style>
    <style:style style:name="T277_7" style:family="text">
      <style:text-properties fo:font-size="10pt" style:font-size-asian="10pt" style:font-name-complex="Arial" style:font-size-complex="10pt"/>
    </style:style>
    <style:style style:name="T277_8" style:family="text">
      <style:text-properties fo:font-size="10pt" style:font-size-asian="10pt" style:font-name-complex="Arial" style:font-size-complex="10pt"/>
    </style:style>
    <style:style style:name="T277_9" style:family="text">
      <style:text-properties fo:font-size="10pt" style:font-size-asian="10pt" style:font-name-complex="Arial" style:font-size-complex="10pt"/>
    </style:style>
    <style:style style:name="T277_10" style:family="text">
      <style:text-properties fo:font-size="10pt" style:font-size-asian="10pt" style:font-name-complex="Arial" style:font-size-complex="10pt"/>
    </style:style>
    <style:style style:name="T277_11" style:family="text">
      <style:text-properties fo:font-size="10pt" style:font-size-asian="10pt" style:font-name-complex="Arial" style:font-size-complex="10pt"/>
    </style:style>
    <style:style style:name="P27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fo:font-size="10pt" style:font-size-asian="10pt" style:font-name-complex="Arial" style:font-size-complex="10pt"/>
    </style:style>
    <style:style style:name="P2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fo:font-size="10pt" style:font-size-asian="10pt" style:font-name-complex="Arial" style:font-size-complex="10pt"/>
    </style:style>
    <style:style style:name="P2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3_2" style:family="text">
      <style:text-properties fo:font-size="10pt" style:font-size-asian="10pt" style:font-name-complex="Arial" style:font-size-complex="10pt"/>
    </style:style>
    <style:style style:name="P28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5_2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5_3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5_4" style:family="text">
      <style:text-properties fo:font-size="10pt" style:font-size-asian="10pt" style:font-name-complex="Arial" style:font-size-complex="10pt"/>
    </style:style>
    <style:style style:name="T285_5" style:family="text">
      <style:text-properties fo:font-size="10pt" style:font-size-asian="10pt" style:font-name-complex="Arial" style:font-size-complex="10pt" fo:language="en" fo:country="AU" style:font-weight-complex="bold"/>
    </style:style>
    <style:style style:name="P28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7_2" style:family="text">
      <style:text-properties fo:font-size="10pt" style:font-size-asian="10pt" style:font-name-complex="Arial" style:font-size-complex="10pt"/>
    </style:style>
    <style:style style:name="T287_3" style:family="text">
      <style:text-properties fo:font-size="10pt" style:font-size-asian="10pt" style:font-name-complex="Arial" style:font-size-complex="10pt"/>
    </style:style>
    <style:style style:name="T287_4" style:family="text">
      <style:text-properties fo:font-size="10pt" style:font-size-asian="10pt" style:font-name-complex="Arial" style:font-size-complex="10pt"/>
    </style:style>
    <style:style style:name="T287_5" style:family="text">
      <style:text-properties fo:font-size="10pt" style:font-size-asian="10pt" style:font-name-complex="Arial" style:font-size-complex="10pt"/>
    </style:style>
    <style:style style:name="T287_6" style:family="text">
      <style:text-properties fo:font-size="10pt" style:font-size-asian="10pt" style:font-name-complex="Arial" style:font-size-complex="10pt"/>
    </style:style>
    <style:style style:name="T287_7" style:family="text">
      <style:text-properties fo:font-size="10pt" style:font-size-asian="10pt" style:font-name-complex="Arial" style:font-size-complex="10pt"/>
    </style:style>
    <style:style style:name="T287_8" style:family="text">
      <style:text-properties fo:font-size="10pt" style:font-size-asian="10pt" style:font-name-complex="Arial" style:font-size-complex="10pt"/>
    </style:style>
    <style:style style:name="T287_9" style:family="text">
      <style:text-properties fo:font-size="10pt" style:font-size-asian="10pt" style:font-name-complex="Arial" style:font-size-complex="10pt"/>
    </style:style>
    <style:style style:name="T287_10" style:family="text">
      <style:text-properties fo:font-size="10pt" style:font-size-asian="10pt" style:font-name-complex="Arial" style:font-size-complex="10pt"/>
    </style:style>
    <style:style style:name="T287_11" style:family="text">
      <style:text-properties fo:font-size="10pt" style:font-size-asian="10pt" style:font-name-complex="Arial" style:font-size-complex="10pt"/>
    </style:style>
    <style:style style:name="T287_12" style:family="text">
      <style:text-properties fo:font-size="10pt" style:font-size-asian="10pt" style:font-name-complex="Arial" style:font-size-complex="10pt"/>
    </style:style>
    <style:style style:name="P288" style:family="paragraph" style:parent-style-name="Normal">
      <style:paragraph-properties fo:text-align="justify"/>
      <style:text-properties fo:font-size="10pt" style:font-size-asian="10pt" style:font-name-complex="Arial" style:font-size-complex="10pt" fo:language="en" fo:country="AU" style:font-weight-complex="bold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2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3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4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5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6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7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289_8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290" style:family="paragraph" style:parent-style-name="Normal">
      <style:paragraph-properties fo:text-align="justify"/>
      <style:text-properties fo:font-size="10pt" style:font-size-asian="10pt" style:font-name-complex="Arial" style:font-size-complex="10pt" fo:language="en" fo:country="AU" style:font-weight-complex="bold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0pt" style:font-size-asian="10pt" style:font-name-complex="Arial" style:font-size-complex="10pt" fo:language="en" fo:country="AU" fo:font-weight="bold" style:font-weight-asian="bold"/>
    </style:style>
    <style:style style:name="T291_2" style:family="text">
      <style:text-properties fo:font-size="10pt" style:font-size-asian="10pt" style:font-name-complex="Arial" style:font-size-complex="10pt" fo:language="en" fo:country="AU" style:font-weight-complex="bold"/>
    </style:style>
    <style:style style:name="T291_3" style:family="text">
      <style:text-properties fo:font-size="10pt" style:font-size-asian="10pt" style:font-name-complex="Arial" style:font-size-complex="10pt" fo:language="en" fo:country="AU" style:font-weight-complex="bold"/>
    </style:style>
    <style:style style:name="P29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29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8" style:family="table">
      <style:table-properties table:align="left" style:width="16.503cm" fo:margin-left="-0.259cm"/>
    </style:style>
    <style:style style:name="Column28" style:family="table-column">
      <style:table-column-properties style:column-width="3.013cm"/>
    </style:style>
    <style:style style:name="Column29" style:family="table-column">
      <style:table-column-properties style:column-width="1.087cm"/>
    </style:style>
    <style:style style:name="Column30" style:family="table-column">
      <style:table-column-properties style:column-width="1.653cm"/>
    </style:style>
    <style:style style:name="Column31" style:family="table-column">
      <style:table-column-properties style:column-width="5.791cm"/>
    </style:style>
    <style:style style:name="Column32" style:family="table-column">
      <style:table-column-properties style:column-width="4.96cm"/>
    </style:style>
    <style:style style:name="Row28" style:family="table-row">
      <style:table-row-properties style:min-row-height="0.863cm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justify"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line-height="100%" fo:margin-bottom="0cm"/>
    </style:style>
    <style:style style:name="T296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96_2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9" style:family="table-row">
      <style:table-row-properties style:min-row-height="0.612cm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justify" fo:line-height="100%" fo:margin-bottom="0cm"/>
    </style:style>
    <style:style style:name="T2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justify"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justify"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justify" fo:line-height="100%" fo:margin-bottom="0cm"/>
    </style:style>
    <style:style style:name="T300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612cm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justify"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justify"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06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07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9" style:family="table">
      <style:table-properties table:align="left" style:width="16.494cm" fo:margin-left="0cm"/>
    </style:style>
    <style:style style:name="Column33" style:family="table-column">
      <style:table-column-properties style:column-width="3.492cm"/>
    </style:style>
    <style:style style:name="Column34" style:family="table-column">
      <style:table-column-properties style:column-width="5.001cm"/>
    </style:style>
    <style:style style:name="Column35" style:family="table-column">
      <style:table-column-properties style:column-width="8.001cm"/>
    </style:style>
    <style:style style:name="Row31" style:family="table-row">
      <style:table-row-properties style:min-row-height="0.482cm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justify"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justify"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1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11" style:family="paragraph" style:parent-style-name="Normal">
      <style:paragraph-properties fo:text-align="justify" fo:line-height="100%" fo:margin-bottom="0cm"/>
    </style:style>
    <style:style style:name="T3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justify"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justify"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1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justify"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6" style:family="paragraph" style:parent-style-name="Normal">
      <style:paragraph-properties fo:text-align="justify" fo:line-height="100%" fo:margin-bottom="0cm"/>
    </style:style>
    <style:style style:name="T3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8" style:family="paragraph" style:parent-style-name="Normal">
      <style:paragraph-properties fo:text-align="justify"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1" style:family="paragraph" style:parent-style-name="Normal">
      <style:paragraph-properties fo:text-align="justify"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3" style:family="paragraph" style:parent-style-name="Normal">
      <style:paragraph-properties fo:text-align="justify"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5" style:family="paragraph" style:parent-style-name="Normal">
      <style:paragraph-properties fo:text-align="justify"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7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8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9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0" style:family="paragraph" style:parent-style-name="Normal">
      <style:paragraph-properties fo:text-align="justify"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31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2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3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35" style:family="paragraph" style:parent-style-name="Normal">
      <style:paragraph-properties fo:text-align="justify"/>
    </style:style>
    <style:style style:name="T33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5_2" style:family="text">
      <style:text-properties fo:font-size="10pt" style:font-size-asian="10pt" style:font-name-complex="Arial" style:font-size-complex="10pt"/>
    </style:style>
    <style:style style:name="P33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37" style:family="paragraph" style:parent-style-name="Normal">
      <style:paragraph-properties fo:text-align="justify"/>
    </style:style>
    <style:style style:name="T337_1" style:family="text">
      <style:text-properties fo:font-size="10pt" style:font-size-asian="10pt" style:font-name-complex="Arial" style:font-size-complex="10pt" style:font-weight-complex="bold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fo:font-size="10pt" style:font-size-asian="10pt" style:font-name-complex="Arial" style:font-size-complex="10pt" style:font-weight-complex="bold"/>
    </style:style>
    <style:style style:name="P339" style:family="paragraph" style:parent-style-name="Normal">
      <style:paragraph-properties fo:text-align="justify"/>
    </style:style>
    <style:style style:name="T339_1" style:family="text">
      <style:text-properties fo:font-size="10pt" style:font-size-asian="10pt" style:font-name-complex="Arial" style:font-size-complex="10pt" style:font-weight-complex="bold"/>
    </style:style>
    <style:style style:name="T339_2" style:family="text">
      <style:text-properties fo:font-size="10pt" style:font-size-asian="10pt" style:font-name-complex="Arial" style:font-size-complex="10pt" style:font-weight-complex="bold"/>
    </style:style>
    <style:style style:name="P34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fo:font-size="10pt" style:font-size-asian="10pt" style:font-name-complex="Arial" style:font-size-complex="10pt" fo:font-weight="bold" style:font-weight-asian="bold"/>
    </style:style>
    <style:style style:name="T341_2" style:family="text">
      <style:text-properties fo:font-size="10pt" style:font-size-asian="10pt" style:font-name-complex="Arial" style:font-size-complex="10pt"/>
    </style:style>
    <style:style style:name="P34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fo:font-size="10pt" style:font-size-asian="10pt" style:font-name-complex="Arial" style:font-size-complex="10pt"/>
    </style:style>
    <style:style style:name="P34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45" style:family="paragraph" style:parent-style-name="Normal">
      <style:paragraph-properties fo:text-align="justify"/>
    </style:style>
    <style:style style:name="T34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5_2" style:family="text">
      <style:text-properties fo:font-size="10pt" style:font-size-asian="10pt" style:font-name-complex="Arial" style:font-size-complex="10pt"/>
    </style:style>
    <style:style style:name="P34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4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347_1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347_2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347_3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347_4" style:family="text">
      <style:text-properties fo:font-size="10pt" style:font-size-asian="10pt" style:font-name-complex="Arial" style:font-size-complex="10pt"/>
    </style:style>
    <style:style style:name="P34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349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34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2" style:family="text">
      <style:text-properties fo:font-size="10pt" style:font-size-asian="10pt" style:font-name-complex="Arial" style:font-size-complex="10pt"/>
    </style:style>
    <style:style style:name="T349_3" style:family="text">
      <style:text-properties fo:font-size="10pt" style:font-size-asian="10pt" style:font-name-complex="Arial" style:font-size-complex="10pt"/>
    </style:style>
    <style:style style:name="T349_4" style:family="text">
      <style:text-properties fo:font-size="10pt" style:font-size-asian="10pt" style:font-name-complex="Arial" style:font-size-complex="10pt"/>
    </style:style>
    <style:style style:name="T349_5" style:family="text">
      <style:text-properties fo:font-size="10pt" style:font-size-asian="10pt" style:font-name-complex="Arial" style:font-size-complex="10pt"/>
    </style:style>
    <style:style style:name="T349_6" style:family="text">
      <style:text-properties fo:font-size="10pt" style:font-size-asian="10pt" style:font-name-complex="Arial" style:font-size-complex="10pt"/>
    </style:style>
    <style:style style:name="T349_7" style:family="text">
      <style:text-properties fo:font-size="10pt" style:font-size-asian="10pt" style:font-name-complex="Arial" style:font-size-complex="10pt"/>
    </style:style>
    <style:style style:name="T349_8" style:family="text">
      <style:text-properties fo:font-size="10pt" style:font-size-asian="10pt" style:font-name-complex="Arial" style:font-size-complex="10pt"/>
    </style:style>
    <style:style style:name="T349_9" style:family="text">
      <style:text-properties fo:font-size="10pt" style:font-size-asian="10pt" style:font-name-complex="Arial" style:font-size-complex="10pt"/>
    </style:style>
    <style:style style:name="T349_10" style:family="text">
      <style:text-properties fo:font-size="10pt" style:font-size-asian="10pt" style:font-name-complex="Arial" style:font-size-complex="10pt"/>
    </style:style>
    <style:style style:name="T349_11" style:family="text">
      <style:text-properties fo:font-size="10pt" style:font-size-asian="10pt" style:font-name-complex="Arial" style:font-size-complex="10pt"/>
    </style:style>
    <style:style style:name="T349_12" style:family="text">
      <style:text-properties fo:font-size="10pt" style:font-size-asian="10pt" style:font-name-complex="Arial" style:font-size-complex="10pt"/>
    </style:style>
    <style:style style:name="P35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10" style:family="table">
      <style:table-properties table:align="left" style:width="16.503cm" fo:margin-left="-0.259cm"/>
    </style:style>
    <style:style style:name="Column36" style:family="table-column">
      <style:table-column-properties style:column-width="3.013cm"/>
    </style:style>
    <style:style style:name="Column37" style:family="table-column">
      <style:table-column-properties style:column-width="1.087cm"/>
    </style:style>
    <style:style style:name="Column38" style:family="table-column">
      <style:table-column-properties style:column-width="1.653cm"/>
    </style:style>
    <style:style style:name="Column39" style:family="table-column">
      <style:table-column-properties style:column-width="5.791cm"/>
    </style:style>
    <style:style style:name="Column40" style:family="table-column">
      <style:table-column-properties style:column-width="4.96cm"/>
    </style:style>
    <style:style style:name="Row33" style:family="table-row">
      <style:table-row-properties style:min-row-height="0.863cm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justify" fo:line-height="100%" fo:margin-bottom="0cm"/>
    </style:style>
    <style:style style:name="T353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4" style:family="table-row">
      <style:table-row-properties style:min-row-height="0.612cm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justify"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00%" fo:margin-bottom="0cm"/>
    </style:style>
    <style:style style:name="T357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>
      <style:table-row-properties style:min-row-height="0.609cm"/>
    </style:style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justify"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justify"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justify"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2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1" style:family="table-column">
      <style:table-column-properties style:column-width="3.492cm"/>
    </style:style>
    <style:style style:name="Column42" style:family="table-column">
      <style:table-column-properties style:column-width="5.75cm"/>
    </style:style>
    <style:style style:name="Column43" style:family="table-column">
      <style:table-column-properties style:column-width="7.251cm"/>
    </style:style>
    <style:style style:name="Row36" style:family="table-row">
      <style:table-row-properties style:min-row-height="0.482cm"/>
    </style:style>
    <style:style style:name="Cell1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justify"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justify"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65" style:family="paragraph" style:parent-style-name="Normal">
      <style:paragraph-properties fo:text-align="justify"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justify" fo:line-height="100%" fo:margin-bottom="0cm"/>
    </style:style>
    <style:style style:name="T3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7" style:family="table-row"/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justify"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justify"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6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0" style:family="paragraph" style:parent-style-name="Normal">
      <style:paragraph-properties fo:text-align="justify"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justify"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3" style:family="paragraph" style:parent-style-name="Normal">
      <style:paragraph-properties fo:text-align="justify"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5" style:family="paragraph" style:parent-style-name="Normal">
      <style:paragraph-properties fo:text-align="justify"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6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</style:style>
    <style:style style:name="T3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7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</style:style>
    <style:style style:name="T3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8" style:family="paragraph" style:parent-style-name="Normal">
      <style:paragraph-properties fo:text-align="justify"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9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0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8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justify"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8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8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justify"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6" style:family="paragraph" style:parent-style-name="Normal">
      <style:paragraph-properties fo:text-align="justify"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8" style:family="paragraph" style:parent-style-name="Normal">
      <style:paragraph-properties fo:text-align="justify"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90" style:family="paragraph" style:parent-style-name="Normal">
      <style:paragraph-properties fo:text-align="justify"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justify"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3" style:family="paragraph" style:parent-style-name="Normal">
      <style:paragraph-properties fo:text-align="justify"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5" style:family="paragraph" style:parent-style-name="Normal">
      <style:paragraph-properties fo:text-align="justify"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6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</style:style>
    <style:style style:name="T3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7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</style:style>
    <style:style style:name="T3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8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</style:style>
    <style:style style:name="T3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9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</style:style>
    <style:style style:name="T3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0" style:family="paragraph" style:parent-style-name="Normal">
      <style:paragraph-properties fo:text-align="justify"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01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2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3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4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9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justify"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justify" fo:line-height="100%" fo:margin-bottom="0cm"/>
    </style:style>
    <style:style style:name="T4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0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09" style:family="paragraph" style:parent-style-name="Normal">
      <style:paragraph-properties fo:text-align="justify"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justify" fo:line-height="100%" fo:margin-bottom="0cm"/>
    </style:style>
    <style:style style:name="T4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1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12" style:family="paragraph" style:parent-style-name="Normal">
      <style:paragraph-properties fo:text-align="justify" fo:line-height="100%" fo:margin-bottom="0cm"/>
    </style:style>
    <style:style style:name="T4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1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4" style:family="paragraph" style:parent-style-name="Normal">
      <style:paragraph-properties fo:text-align="justify" fo:line-height="100%" fo:margin-bottom="0cm"/>
    </style:style>
    <style:style style:name="T4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15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6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7" style:family="paragraph" style:parent-style-name="Normal">
      <style:paragraph-properties fo:text-align="justify" fo:line-height="100%" fo:margin-bottom="0cm"/>
    </style:style>
    <style:style style:name="T4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18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9" style:family="paragraph" style:parent-style-name="List_20_Paragraph">
      <style:paragraph-properties fo:text-align="justify" fo:text-indent="-0.635cm" fo:line-height="100%" fo:margin-bottom="0.423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21" style:family="paragraph" style:parent-style-name="Normal">
      <style:paragraph-properties fo:text-align="justify"/>
    </style:style>
    <style:style style:name="T42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1_2" style:family="text">
      <style:text-properties fo:font-size="10pt" style:font-size-asian="10pt" style:font-name-complex="Arial" style:font-size-complex="10pt"/>
    </style:style>
    <style:style style:name="P422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23" style:family="paragraph" style:parent-style-name="Normal">
      <style:paragraph-properties fo:text-align="justify"/>
    </style:style>
    <style:style style:name="T423_1" style:family="text">
      <style:text-properties fo:font-size="10pt" style:font-size-asian="10pt" style:font-name-complex="Arial" style:font-size-complex="10pt" style:font-weight-complex="bold"/>
    </style:style>
    <style:style style:name="T423_2" style:family="text">
      <style:text-properties fo:font-size="10pt" style:font-size-asian="10pt" style:font-name-complex="Arial" style:font-size-complex="10pt" style:font-weight-complex="bold"/>
    </style:style>
    <style:style style:name="T423_3" style:family="text">
      <style:text-properties fo:font-size="10pt" style:font-size-asian="10pt" style:font-name-complex="Arial" style:font-size-complex="10pt" style:font-weight-complex="bold"/>
    </style:style>
    <style:style style:name="T423_4" style:family="text">
      <style:text-properties fo:font-size="10pt" style:font-size-asian="10pt" style:font-name-complex="Arial" style:font-size-complex="10pt" style:font-weight-complex="bold"/>
    </style:style>
    <style:style style:name="P424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fo:font-size="10pt" style:font-size-asian="10pt" style:font-name-complex="Arial" style:font-size-complex="10pt" style:font-weight-complex="bold"/>
    </style:style>
    <style:style style:name="P42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fo:font-size="10pt" style:font-size-asian="10pt" style:font-name-complex="Arial" style:font-size-complex="10pt" style:font-weight-complex="bold"/>
    </style:style>
    <style:style style:name="T427_2" style:family="text">
      <style:text-properties fo:font-size="10pt" style:font-size-asian="10pt" style:font-name-complex="Arial" style:font-size-complex="10pt" style:font-weight-complex="bold"/>
    </style:style>
    <style:style style:name="T427_3" style:family="text">
      <style:text-properties fo:font-size="10pt" style:font-size-asian="10pt" style:font-name-complex="Arial" style:font-size-complex="10pt" style:font-weight-complex="bold"/>
    </style:style>
    <style:style style:name="P42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fo:font-size="10pt" style:font-size-asian="10pt" style:font-name-complex="Arial" style:font-size-complex="10pt" fo:font-weight="bold" style:font-weight-asian="bold"/>
    </style:style>
    <style:style style:name="T429_2" style:family="text">
      <style:text-properties fo:font-size="10pt" style:font-size-asian="10pt" style:font-name-complex="Arial" style:font-size-complex="10pt"/>
    </style:style>
    <style:style style:name="P43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31" style:family="paragraph" style:parent-style-name="Normal">
      <style:paragraph-properties fo:text-align="justify"/>
    </style:style>
    <style:style style:name="T431_1" style:family="text">
      <style:text-properties fo:font-size="10pt" style:font-size-asian="10pt" style:font-name-complex="Arial" style:font-size-complex="10pt"/>
    </style:style>
    <style:style style:name="P43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33" style:family="paragraph" style:parent-style-name="Normal">
      <style:paragraph-properties fo:text-align="justify"/>
    </style:style>
    <style:style style:name="T43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3_2" style:family="text">
      <style:text-properties fo:font-size="10pt" style:font-size-asian="10pt" style:font-name-complex="Arial" style:font-size-complex="10pt"/>
    </style:style>
    <style:style style:name="P43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435" style:family="paragraph" style:parent-style-name="Normal">
      <style:paragraph-properties fo:text-align="justify"/>
    </style:style>
    <style:style style:name="T435_1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35_2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35_3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35_4" style:family="text">
      <style:text-properties fo:font-size="10pt" style:font-size-asian="10pt" style:font-name-complex="Arial" style:font-size-complex="10pt"/>
    </style:style>
    <style:style style:name="P43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7_2" style:family="text">
      <style:text-properties fo:font-size="10pt" style:font-size-asian="10pt" style:font-name-complex="Arial" style:font-size-complex="10pt"/>
    </style:style>
    <style:style style:name="T437_3" style:family="text">
      <style:text-properties fo:font-size="10pt" style:font-size-asian="10pt" style:font-name-complex="Arial" style:font-size-complex="10pt" style:font-weight-complex="bold"/>
    </style:style>
    <style:style style:name="T437_4" style:family="text">
      <style:text-properties fo:font-size="10pt" style:font-size-asian="10pt" style:font-name-complex="Arial" style:font-size-complex="10pt" style:font-weight-complex="bold"/>
    </style:style>
    <style:style style:name="T437_5" style:family="text">
      <style:text-properties fo:font-size="10pt" style:font-size-asian="10pt" style:font-name-complex="Arial" style:font-size-complex="10pt" style:font-weight-complex="bold"/>
    </style:style>
    <style:style style:name="T437_6" style:family="text">
      <style:text-properties fo:font-size="10pt" style:font-size-asian="10pt" style:font-name-complex="Arial" style:font-size-complex="10pt" style:font-weight-complex="bold"/>
    </style:style>
    <style:style style:name="P438" style:family="paragraph" style:parent-style-name="Heading_20_2">
      <style:paragraph-properties fo:text-align="justify"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38_1" style:family="text">
      <style:text-properties fo:font-style="normal" style:font-style-asian="normal" fo:font-size="10pt" style:font-size-asian="10pt" style:font-name-complex="Arial" style:font-size-complex="10pt"/>
    </style:style>
    <style:style style:name="T438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439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font-size="10pt" style:font-size-asian="10pt" style:font-name-complex="Arial" style:font-size-complex="10pt"/>
    </style:style>
    <style:style style:name="P441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442" style:family="paragraph" style:parent-style-name="Normal">
      <style:paragraph-properties fo:text-align="justify"/>
    </style:style>
    <style:style style:name="T442_1" style:family="text">
      <style:text-properties fo:font-size="10pt" style:font-size-asian="10pt" style:font-name-complex="Arial" style:font-size-complex="10pt" fo:font-weight="bold" style:font-weight-asian="bold"/>
    </style:style>
    <style:style style:name="P443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44" style:family="paragraph" style:parent-style-name="Normal">
      <style:paragraph-properties fo:text-align="justify"/>
    </style:style>
    <style:style style:name="T444_1" style:family="text">
      <style:text-properties fo:font-size="10pt" style:font-size-asian="10pt" style:font-name-complex="Arial" style:font-size-complex="10pt" style:font-weight-complex="bold"/>
    </style:style>
    <style:style style:name="T444_2" style:family="text">
      <style:text-properties fo:font-size="10pt" style:font-size-asian="10pt" style:font-name-complex="Arial" style:font-size-complex="10pt" style:font-weight-complex="bold"/>
    </style:style>
    <style:style style:name="T444_3" style:family="text">
      <style:text-properties fo:font-size="10pt" style:font-size-asian="10pt" style:font-name-complex="Arial" style:font-size-complex="10pt" style:font-weight-complex="bold"/>
    </style:style>
    <style:style style:name="T444_4" style:family="text">
      <style:text-properties fo:font-size="10pt" style:font-size-asian="10pt" style:font-name-complex="Arial" style:font-size-complex="10pt" style:font-weight-complex="bold"/>
    </style:style>
    <style:style style:name="T444_5" style:family="text">
      <style:text-properties fo:font-size="10pt" style:font-size-asian="10pt" style:font-name-complex="Arial" style:font-size-complex="10pt" style:font-weight-complex="bold"/>
    </style:style>
    <style:style style:name="T444_6" style:family="text">
      <style:text-properties fo:font-size="10pt" style:font-size-asian="10pt" style:font-name-complex="Arial" style:font-size-complex="10pt" style:font-weight-complex="bold"/>
    </style:style>
    <style:style style:name="P44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fo:font-size="10pt" style:font-size-asian="10pt" style:font-name-complex="Arial" style:font-size-complex="10pt" fo:font-weight="bold" style:font-weight-asian="bold"/>
    </style:style>
    <style:style style:name="P44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48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48_1" style:family="text">
      <style:text-properties fo:font-size="10pt" style:font-size-asian="10pt" style:font-name-complex="Arial" fo:font-weight="bold" style:font-weight-asian="bold"/>
    </style:style>
    <style:style style:name="T448_2" style:family="text">
      <style:text-properties fo:font-size="10pt" style:font-size-asian="10pt" style:font-name-complex="Arial"/>
    </style:style>
    <style:style style:name="T448_3" style:family="text">
      <style:text-properties fo:font-size="10pt" style:font-size-asian="10pt" style:font-name-complex="Arial"/>
    </style:style>
    <style:style style:name="T448_4" style:family="text">
      <style:text-properties fo:font-size="10pt" style:font-size-asian="10pt" style:font-name-complex="Arial"/>
    </style:style>
    <style:style style:name="T448_5" style:family="text">
      <style:text-properties fo:font-size="10pt" style:font-size-asian="10pt" style:font-name-complex="Arial"/>
    </style:style>
    <style:style style:name="T448_6" style:family="text">
      <style:text-properties fo:font-size="10pt" style:font-size-asian="10pt" style:font-name-complex="Arial"/>
    </style:style>
    <style:style style:name="T448_7" style:family="text">
      <style:text-properties fo:font-size="10pt" style:font-size-asian="10pt" style:font-name-complex="Arial"/>
    </style:style>
    <style:style style:name="T448_8" style:family="text">
      <style:text-properties fo:font-size="10pt" style:font-size-asian="10pt" style:font-name-complex="Arial"/>
    </style:style>
    <style:style style:name="P449" style:family="paragraph" style:parent-style-name="List_20_Paragraph">
      <style:paragraph-properties fo:text-align="justify"/>
      <style:text-properties fo:font-size="10pt" style:font-size-asian="10pt" style:font-name-complex="Arial" style:font-weight-complex="bold"/>
    </style:style>
    <style:style style:name="P450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50_1" style:family="text">
      <style:text-properties fo:font-size="10pt" style:font-size-asian="10pt" style:font-name-complex="Arial" fo:font-weight="bold" style:font-weight-asian="bold"/>
    </style:style>
    <style:style style:name="T450_2" style:family="text">
      <style:text-properties fo:font-size="10pt" style:font-size-asian="10pt" style:font-name-complex="Arial"/>
    </style:style>
    <style:style style:name="T450_3" style:family="text">
      <style:text-properties fo:font-size="10pt" style:font-size-asian="10pt" style:font-name-complex="Arial"/>
    </style:style>
    <style:style style:name="T450_4" style:family="text">
      <style:text-properties fo:font-size="10pt" style:font-size-asian="10pt" style:font-name-complex="Arial"/>
    </style:style>
    <style:style style:name="P451" style:family="paragraph" style:parent-style-name="List_20_Paragraph">
      <style:text-properties fo:font-size="10pt" style:font-size-asian="10pt" style:font-name-complex="Arial"/>
    </style:style>
    <style:style style:name="P452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52_1" style:family="text">
      <style:text-properties fo:font-size="10pt" style:font-size-asian="10pt" style:font-name-complex="Arial" fo:font-weight="bold" style:font-weight-asian="bold"/>
    </style:style>
    <style:style style:name="T452_2" style:family="text">
      <style:text-properties fo:font-size="10pt" style:font-size-asian="10pt" style:font-name-complex="Arial"/>
    </style:style>
    <style:style style:name="T452_3" style:family="text">
      <style:text-properties fo:font-size="10pt" style:font-size-asian="10pt" style:font-name-complex="Arial"/>
    </style:style>
    <style:style style:name="T452_4" style:family="text">
      <style:text-properties fo:font-size="10pt" style:font-size-asian="10pt" style:font-name-complex="Arial"/>
    </style:style>
    <style:style style:name="T452_5" style:family="text">
      <style:text-properties fo:font-size="10pt" style:font-size-asian="10pt" style:font-name-complex="Arial"/>
    </style:style>
    <style:style style:name="T452_6" style:family="text">
      <style:text-properties fo:font-size="10pt" style:font-size-asian="10pt" style:font-name-complex="Arial"/>
    </style:style>
    <style:style style:name="T452_7" style:family="text">
      <style:text-properties fo:font-size="10pt" style:font-size-asian="10pt" style:font-name-complex="Arial"/>
    </style:style>
    <style:style style:name="T452_8" style:family="text">
      <style:text-properties fo:font-size="10pt" style:font-size-asian="10pt" style:font-name-complex="Arial"/>
    </style:style>
    <style:style style:name="T452_9" style:family="text">
      <style:text-properties fo:font-size="10pt" style:font-size-asian="10pt" style:font-name-complex="Arial"/>
    </style:style>
    <style:style style:name="T452_10" style:family="text">
      <style:text-properties fo:font-size="10pt" style:font-size-asian="10pt" style:font-name-complex="Arial"/>
    </style:style>
    <style:style style:name="T452_11" style:family="text">
      <style:text-properties fo:font-size="10pt" style:font-size-asian="10pt" style:font-name-complex="Arial"/>
    </style:style>
    <style:style style:name="T452_12" style:family="text">
      <style:text-properties fo:font-size="10pt" style:font-size-asian="10pt" style:font-name-complex="Arial"/>
    </style:style>
    <style:style style:name="T452_13" style:family="text">
      <style:text-properties fo:font-size="10pt" style:font-size-asian="10pt" style:font-name-complex="Arial"/>
    </style:style>
    <style:style style:name="T452_14" style:family="text">
      <style:text-properties fo:font-size="10pt" style:font-size-asian="10pt" style:font-name-complex="Arial"/>
    </style:style>
    <style:style style:name="T452_15" style:family="text">
      <style:text-properties fo:font-size="10pt" style:font-size-asian="10pt" style:font-name-complex="Arial"/>
    </style:style>
    <style:style style:name="T452_16" style:family="text">
      <style:text-properties fo:font-size="10pt" style:font-size-asian="10pt" style:font-name-complex="Arial"/>
    </style:style>
    <style:style style:name="T452_17" style:family="text">
      <style:text-properties fo:font-size="10pt" style:font-size-asian="10pt" style:font-name-complex="Arial"/>
    </style:style>
    <style:style style:name="T452_18" style:family="text">
      <style:text-properties fo:font-size="10pt" style:font-size-asian="10pt" style:font-name-complex="Arial"/>
    </style:style>
    <style:style style:name="P453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P454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54_1" style:family="text">
      <style:text-properties fo:font-size="10pt" style:font-size-asian="10pt" style:font-name-complex="Arial" fo:font-weight="bold" style:font-weight-asian="bold" style:font-weight-complex="bold"/>
    </style:style>
    <style:style style:name="T454_2" style:family="text">
      <style:text-properties fo:font-size="10pt" style:font-size-asian="10pt" style:font-name-complex="Arial"/>
    </style:style>
    <style:style style:name="P455" style:family="paragraph" style:parent-style-name="Body_20_Text">
      <style:paragraph-properties fo:text-align="justify"/>
    </style:style>
    <style:style style:name="T455_1" style:family="text">
      <style:text-properties fo:font-size="10pt" style:font-size-asian="10pt" style:font-size-complex="10pt"/>
    </style:style>
    <style:style style:name="P456" style:family="paragraph" style:parent-style-name="Normal">
      <style:paragraph-properties fo:text-align="justify"/>
    </style:style>
    <style:style style:name="T456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457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 style:font-weight-complex="bold"/>
    </style:style>
    <style:style style:name="P458" style:family="paragraph" style:parent-style-name="Normal">
      <style:paragraph-properties fo:text-align="justify" fo:margin-top="0.071cm" fo:margin-bottom="0.071cm"/>
    </style:style>
    <style:style style:name="T458_1" style:family="text">
      <style:text-properties fo:font-size="10pt" style:font-size-asian="10pt" style:font-name-complex="Arial" style:font-size-complex="10pt" style:font-weight-complex="bold"/>
    </style:style>
    <style:style style:name="T458_2" style:family="text">
      <style:text-properties fo:font-size="10pt" style:font-size-asian="10pt" style:font-name-complex="Arial" style:font-size-complex="10pt" style:font-weight-complex="bold"/>
    </style:style>
    <style:style style:name="T458_3" style:family="text">
      <style:text-properties fo:font-size="10pt" style:font-size-asian="10pt" style:font-name-complex="Arial" style:font-size-complex="10pt" style:font-weight-complex="bold"/>
    </style:style>
    <style:style style:name="T458_4" style:family="text">
      <style:text-properties fo:font-size="10pt" style:font-size-asian="10pt" style:font-name-complex="Arial" style:font-size-complex="10pt" style:font-weight-complex="bold"/>
    </style:style>
    <style:style style:name="T458_5" style:family="text">
      <style:text-properties fo:font-size="10pt" style:font-size-asian="10pt" style:font-name-complex="Arial" style:font-size-complex="10pt" style:font-weight-complex="bold"/>
    </style:style>
    <style:style style:name="T458_6" style:family="text">
      <style:text-properties fo:font-size="10pt" style:font-size-asian="10pt" style:font-name-complex="Arial" style:font-size-complex="10pt" style:font-weight-complex="bold"/>
    </style:style>
    <style:style style:name="T458_7" style:family="text">
      <style:text-properties fo:font-size="10pt" style:font-size-asian="10pt" style:font-name-complex="Arial" style:font-size-complex="10pt" style:font-weight-complex="bold"/>
    </style:style>
    <style:style style:name="T458_8" style:family="text">
      <style:text-properties fo:font-size="10pt" style:font-size-asian="10pt" style:font-name-complex="Arial" style:font-size-complex="10pt" style:font-weight-complex="bold"/>
    </style:style>
    <style:style style:name="P45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60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6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0_2" style:family="text">
      <style:text-properties fo:font-size="10pt" style:font-size-asian="10pt" style:font-name-complex="Arial" style:font-size-complex="10pt" style:font-weight-complex="bold"/>
    </style:style>
    <style:style style:name="P461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2_2" style:family="text">
      <style:text-properties fo:font-size="10pt" style:font-size-asian="10pt" style:font-name-complex="Arial" style:font-size-complex="10pt"/>
    </style:style>
    <style:style style:name="P4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12" style:family="table">
      <style:table-properties table:align="left" style:width="15.886cm" fo:margin-left="0cm"/>
    </style:style>
    <style:style style:name="Column44" style:family="table-column">
      <style:table-column-properties style:column-width="1.692cm"/>
    </style:style>
    <style:style style:name="Column45" style:family="table-column">
      <style:table-column-properties style:column-width="1.651cm"/>
    </style:style>
    <style:style style:name="Column46" style:family="table-column">
      <style:table-column-properties style:column-width="2.163cm"/>
    </style:style>
    <style:style style:name="Column47" style:family="table-column">
      <style:table-column-properties style:column-width="2.05cm"/>
    </style:style>
    <style:style style:name="Column48" style:family="table-column">
      <style:table-column-properties style:column-width="1.727cm"/>
    </style:style>
    <style:style style:name="Column49" style:family="table-column">
      <style:table-column-properties style:column-width="2.409cm"/>
    </style:style>
    <style:style style:name="Column50" style:family="table-column">
      <style:table-column-properties style:column-width="1.898cm"/>
    </style:style>
    <style:style style:name="Column51" style:family="table-column">
      <style:table-column-properties style:column-width="2.297cm"/>
    </style:style>
    <style:style style:name="Row40" style:family="table-row">
      <style:table-row-properties style:min-row-height="0.556cm"/>
    </style:style>
    <style:style style:name="Cell12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4" style:family="paragraph" style:parent-style-name="Normal">
      <style:paragraph-properties fo:text-align="justify" style:line-height-at-least="0.444cm" fo:margin-bottom="0cm"/>
    </style:style>
    <style:style style:name="T4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65" style:family="paragraph" style:parent-style-name="Normal">
      <style:paragraph-properties fo:text-align="justify" style:line-height-at-least="0.444cm" fo:margin-bottom="0cm"/>
    </style:style>
    <style:style style:name="T4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66" style:family="paragraph" style:parent-style-name="Normal">
      <style:paragraph-properties fo:text-align="justify" style:line-height-at-least="0.444cm" fo:margin-bottom="0cm"/>
    </style:style>
    <style:style style:name="T4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67" style:family="paragraph" style:parent-style-name="Normal">
      <style:paragraph-properties fo:text-align="justify" style:line-height-at-least="0.444cm" fo:margin-bottom="0cm"/>
    </style:style>
    <style:style style:name="T4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68" style:family="paragraph" style:parent-style-name="Normal">
      <style:paragraph-properties fo:text-align="justify" style:line-height-at-least="0.444cm" fo:margin-bottom="0cm"/>
    </style:style>
    <style:style style:name="T4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69" style:family="paragraph" style:parent-style-name="Normal">
      <style:paragraph-properties fo:text-align="justify" style:line-height-at-least="0.444cm" fo:margin-bottom="0cm"/>
    </style:style>
    <style:style style:name="T4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70" style:family="paragraph" style:parent-style-name="Normal">
      <style:paragraph-properties fo:text-align="justify" style:line-height-at-least="0.444cm" fo:margin-bottom="0cm"/>
    </style:style>
    <style:style style:name="T4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71" style:family="paragraph" style:parent-style-name="Normal">
      <style:paragraph-properties fo:text-align="justify" style:line-height-at-least="0.444cm" fo:margin-bottom="0cm"/>
    </style:style>
    <style:style style:name="T4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72" style:family="paragraph" style:parent-style-name="Normal">
      <style:paragraph-properties fo:text-align="justify" style:line-height-at-least="0.444cm" fo:margin-bottom="0cm"/>
    </style:style>
    <style:style style:name="T4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73" style:family="paragraph" style:parent-style-name="Normal">
      <style:paragraph-properties fo:text-align="justify" style:line-height-at-least="0.444cm" fo:margin-bottom="0cm"/>
    </style:style>
    <style:style style:name="T4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0.318cm"/>
    </style:style>
    <style:style style:name="Cell135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74" style:family="paragraph" style:parent-style-name="Normal">
      <style:paragraph-properties fo:text-align="justify" style:line-height-at-least="0.444cm" fo:margin-bottom="0cm"/>
    </style:style>
    <style:style style:name="T4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fo:background-color="#ff0000" style:vertical-align="top" fo:border-bottom="#000000 0.035cm solid" fo:padding-left="0.19cm" fo:padding-right="0.19cm" fo:border-right="#000000 0.035cm solid" fo:wrap-option="wrap"/>
    </style:style>
    <style:style style:name="P475" style:family="paragraph" style:parent-style-name="Normal">
      <style:paragraph-properties fo:text-align="justify" style:line-height-at-least="0.444cm" fo:margin-bottom="0cm"/>
    </style:style>
    <style:style style:name="T47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fo:background-color="#ff0000" style:vertical-align="top" fo:border-bottom="#000000 0.035cm solid" fo:padding-left="0.19cm" fo:padding-right="0.19cm" fo:border-right="#000000 0.035cm solid" fo:wrap-option="wrap"/>
    </style:style>
    <style:style style:name="P476" style:family="paragraph" style:parent-style-name="Normal">
      <style:paragraph-properties fo:text-align="justify" style:line-height-at-least="0.444cm" fo:margin-bottom="0cm"/>
    </style:style>
    <style:style style:name="T47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fo:background-color="#ffff00" style:vertical-align="top" fo:border-bottom="#000000 0.035cm solid" fo:padding-left="0.19cm" fo:padding-right="0.19cm" fo:border-right="#000000 0.035cm solid" fo:wrap-option="wrap"/>
    </style:style>
    <style:style style:name="P477" style:family="paragraph" style:parent-style-name="Normal">
      <style:paragraph-properties fo:text-align="justify" style:line-height-at-least="0.444cm" fo:margin-bottom="0cm"/>
    </style:style>
    <style:style style:name="T47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fo:background-color="#ffff00" style:vertical-align="top" fo:border-bottom="#000000 0.035cm solid" fo:padding-left="0.19cm" fo:padding-right="0.19cm" fo:border-right="#000000 0.035cm solid" fo:wrap-option="wrap"/>
    </style:style>
    <style:style style:name="P478" style:family="paragraph" style:parent-style-name="Normal">
      <style:paragraph-properties fo:text-align="justify" style:line-height-at-least="0.444cm" fo:margin-bottom="0cm"/>
    </style:style>
    <style:style style:name="T47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fo:background-color="#ffc000" style:vertical-align="top" fo:border-bottom="#000000 0.035cm solid" fo:padding-left="0.19cm" fo:padding-right="0.19cm" fo:border-right="#000000 0.035cm solid" fo:wrap-option="wrap"/>
    </style:style>
    <style:style style:name="P479" style:family="paragraph" style:parent-style-name="Normal">
      <style:paragraph-properties fo:text-align="justify" style:line-height-at-least="0.444cm" fo:margin-bottom="0cm"/>
    </style:style>
    <style:style style:name="T47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1" style:family="table-cell">
      <style:table-cell-properties fo:background-color="#ffc000" style:vertical-align="top" fo:border-bottom="#000000 0.035cm solid" fo:padding-left="0.19cm" fo:padding-right="0.19cm" fo:border-right="#000000 0.035cm solid" fo:wrap-option="wrap"/>
    </style:style>
    <style:style style:name="P480" style:family="paragraph" style:parent-style-name="Normal">
      <style:paragraph-properties fo:text-align="justify" style:line-height-at-least="0.444cm" fo:margin-bottom="0cm"/>
    </style:style>
    <style:style style:name="T48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fo:background-color="#ffc000" style:vertical-align="top" fo:border-bottom="#000000 0.035cm solid" fo:padding-left="0.19cm" fo:padding-right="0.19cm" fo:border-right="#000000 0.035cm solid" fo:wrap-option="wrap"/>
    </style:style>
    <style:style style:name="P481" style:family="paragraph" style:parent-style-name="Normal">
      <style:paragraph-properties fo:text-align="justify" style:line-height-at-least="0.444cm" fo:margin-bottom="0cm"/>
    </style:style>
    <style:style style:name="T48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2" style:family="table-row">
      <style:table-row-properties style:min-row-height="0.529cm"/>
    </style:style>
    <style:style style:name="Cell143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82" style:family="paragraph" style:parent-style-name="Normal">
      <style:paragraph-properties fo:text-align="justify" style:line-height-at-least="0.444cm" fo:margin-bottom="0cm"/>
    </style:style>
    <style:style style:name="T4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4" style:family="table-cell">
      <style:table-cell-properties fo:background-color="#ff0000" style:vertical-align="top" fo:border-bottom="#000000 0.035cm solid" fo:padding-left="0.19cm" fo:padding-right="0.19cm" fo:border-right="#000000 0.035cm solid" fo:wrap-option="wrap"/>
    </style:style>
    <style:style style:name="P483" style:family="paragraph" style:parent-style-name="Normal">
      <style:paragraph-properties fo:text-align="justify" style:line-height-at-least="0.444cm" fo:margin-bottom="0cm"/>
    </style:style>
    <style:style style:name="T4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fo:background-color="#ff0000" style:vertical-align="top" fo:border-bottom="#000000 0.035cm solid" fo:padding-left="0.19cm" fo:padding-right="0.19cm" fo:border-right="#000000 0.035cm solid" fo:wrap-option="wrap"/>
    </style:style>
    <style:style style:name="P484" style:family="paragraph" style:parent-style-name="Normal">
      <style:paragraph-properties fo:text-align="justify" style:line-height-at-least="0.444cm" fo:margin-bottom="0cm"/>
    </style:style>
    <style:style style:name="T4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fo:background-color="#ffff00" style:vertical-align="top" fo:border-bottom="#000000 0.035cm solid" fo:padding-left="0.19cm" fo:padding-right="0.19cm" fo:border-right="#000000 0.035cm solid" fo:wrap-option="wrap"/>
    </style:style>
    <style:style style:name="P485" style:family="paragraph" style:parent-style-name="Normal">
      <style:paragraph-properties fo:text-align="justify" style:line-height-at-least="0.444cm" fo:margin-bottom="0cm"/>
    </style:style>
    <style:style style:name="T4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fo:background-color="#ffff00" style:vertical-align="top" fo:border-bottom="#000000 0.035cm solid" fo:padding-left="0.19cm" fo:padding-right="0.19cm" fo:border-right="#000000 0.035cm solid" fo:wrap-option="wrap"/>
    </style:style>
    <style:style style:name="P486" style:family="paragraph" style:parent-style-name="Normal">
      <style:paragraph-properties fo:text-align="justify" style:line-height-at-least="0.444cm" fo:margin-bottom="0cm"/>
    </style:style>
    <style:style style:name="T4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fo:background-color="#ffc000" style:vertical-align="top" fo:border-bottom="#000000 0.035cm solid" fo:padding-left="0.19cm" fo:padding-right="0.19cm" fo:border-right="#000000 0.035cm solid" fo:wrap-option="wrap"/>
    </style:style>
    <style:style style:name="P487" style:family="paragraph" style:parent-style-name="Normal">
      <style:paragraph-properties fo:text-align="justify" style:line-height-at-least="0.444cm" fo:margin-bottom="0cm"/>
    </style:style>
    <style:style style:name="T4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fo:background-color="#ffc000" style:vertical-align="top" fo:border-bottom="#000000 0.035cm solid" fo:padding-left="0.19cm" fo:padding-right="0.19cm" fo:border-right="#000000 0.035cm solid" fo:wrap-option="wrap"/>
    </style:style>
    <style:style style:name="P488" style:family="paragraph" style:parent-style-name="Normal">
      <style:paragraph-properties fo:text-align="justify" style:line-height-at-least="0.444cm" fo:margin-bottom="0cm"/>
    </style:style>
    <style:style style:name="T4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0" style:family="table-cell">
      <style:table-cell-properties fo:background-color="#ffff00" style:vertical-align="top" fo:border-bottom="#000000 0.035cm solid" fo:padding-left="0.19cm" fo:padding-right="0.19cm" fo:border-right="#000000 0.035cm solid" fo:wrap-option="wrap"/>
    </style:style>
    <style:style style:name="P489" style:family="paragraph" style:parent-style-name="Normal">
      <style:paragraph-properties fo:text-align="justify" style:line-height-at-least="0.444cm" fo:margin-bottom="0cm"/>
    </style:style>
    <style:style style:name="T4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0" style:family="paragraph" style:parent-style-name="Normal">
      <style:paragraph-properties fo:line-height="100%" fo:margin-bottom="0cm">
        <style:tab-stops>
          <style:tab-stop style:type="left" style:leader-style="none" style:position="1.773cm"/>
        </style:tab-stops>
      </style:paragraph-properties>
    </style:style>
    <style:style style:name="T4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2" style:family="paragraph" style:parent-style-name="Normal">
      <style:paragraph-properties fo:text-align="justify"/>
    </style:style>
    <style:style style:name="T49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2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93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94" style:family="paragraph" style:parent-style-name="Normal">
      <style:paragraph-properties fo:text-align="justify"/>
    </style:style>
    <style:style style:name="T49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9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96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96_1" style:family="text">
      <style:text-properties fo:font-size="10pt" style:font-size-asian="10pt" style:font-name-complex="Arial"/>
    </style:style>
    <style:style style:name="P497" style:family="paragraph" style:parent-style-name="Normal">
      <style:paragraph-properties fo:text-align="justify"/>
    </style:style>
    <style:style style:name="T497_1" style:family="text">
      <style:text-properties fo:font-size="10pt" style:font-size-asian="10pt" style:font-name-complex="Arial" fo:font-weight="bold" style:font-weight-asian="bold"/>
    </style:style>
    <style:style style:name="P498" style:family="paragraph" style:parent-style-name="List_20_Paragraph">
      <style:paragraph-properties fo:text-align="justify"/>
      <style:text-properties fo:font-size="10pt" style:font-size-asian="10pt" style:font-name-complex="Arial" fo:font-weight="bold" style:font-weight-asian="bold"/>
    </style:style>
    <style:style style:name="P499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99_1" style:family="text">
      <style:text-properties fo:font-size="10pt" style:font-size-asian="10pt" style:font-name-complex="Arial"/>
    </style:style>
    <style:style style:name="T499_2" style:family="text">
      <style:text-properties fo:font-size="10pt" style:font-size-asian="10pt" style:font-name-complex="Arial"/>
    </style:style>
    <style:style style:name="T499_3" style:family="text">
      <style:text-properties fo:font-size="10pt" style:font-size-asian="10pt" style:font-name-complex="Arial"/>
    </style:style>
    <style:style style:name="T499_4" style:family="text">
      <style:text-properties fo:font-size="10pt" style:font-size-asian="10pt" style:font-name-complex="Arial"/>
    </style:style>
    <style:style style:name="T499_5" style:family="text">
      <style:text-properties fo:font-size="10pt" style:font-size-asian="10pt" style:font-name-complex="Arial"/>
    </style:style>
    <style:style style:name="T499_6" style:family="text">
      <style:text-properties fo:font-size="10pt" style:font-size-asian="10pt" style:font-name-complex="Arial"/>
    </style:style>
    <style:style style:name="T499_7" style:family="text">
      <style:text-properties fo:font-size="10pt" style:font-size-asian="10pt" style:font-name-complex="Arial"/>
    </style:style>
    <style:style style:name="T499_8" style:family="text">
      <style:text-properties fo:font-size="10pt" style:font-size-asian="10pt" style:font-name-complex="Arial"/>
    </style:style>
    <style:style style:name="T499_9" style:family="text">
      <style:text-properties fo:font-size="10pt" style:font-size-asian="10pt" style:font-name-complex="Arial"/>
    </style:style>
    <style:style style:name="T499_10" style:family="text">
      <style:text-properties fo:font-size="10pt" style:font-size-asian="10pt" style:font-name-complex="Arial"/>
    </style:style>
    <style:style style:name="T499_11" style:family="text">
      <style:text-properties fo:font-size="10pt" style:font-size-asian="10pt" style:font-name-complex="Arial"/>
    </style:style>
    <style:style style:name="T499_12" style:family="text">
      <style:text-properties fo:font-size="10pt" style:font-size-asian="10pt" style:font-name-complex="Arial"/>
    </style:style>
    <style:style style:name="P500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P501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501_1" style:family="text">
      <style:text-properties fo:font-size="10pt" style:font-size-asian="10pt" style:font-name-complex="Arial"/>
    </style:style>
    <style:style style:name="T501_2" style:family="text">
      <style:text-properties fo:font-size="10pt" style:font-size-asian="10pt" style:font-name-complex="Arial"/>
    </style:style>
    <style:style style:name="T501_3" style:family="text">
      <style:text-properties fo:font-size="10pt" style:font-size-asian="10pt" style:font-name-complex="Arial"/>
    </style:style>
    <style:style style:name="P502" style:family="paragraph" style:parent-style-name="Normal">
      <style:paragraph-properties fo:text-align="justify"/>
    </style:style>
    <style:style style:name="T502_1" style:family="text">
      <style:text-properties fo:font-size="10pt" style:font-size-asian="10pt" style:font-name-complex="Arial" style:font-size-complex="10pt" fo:language="en" fo:country="AU" fo:font-weight="bold" style:font-weight-asian="bold" style:font-weight-complex="bold"/>
    </style:style>
    <style:style style:name="T502_2" style:family="text">
      <style:text-properties fo:font-size="10pt" style:font-size-asian="10pt" style:font-name-complex="Arial" style:font-size-complex="10pt" fo:language="en" fo:country="AU" fo:font-weight="bold" style:font-weight-asian="bold" style:font-weight-complex="bold"/>
    </style:style>
    <style:style style:name="P503" style:family="paragraph" style:parent-style-name="Normal">
      <style:paragraph-properties fo:text-align="justify"/>
      <style:text-properties fo:font-size="10pt" style:font-size-asian="10pt" style:font-name-complex="Arial" style:font-size-complex="10pt" fo:language="en" fo:country="AU" fo:font-weight="bold" style:font-weight-asian="bold" style:font-weight-complex="bold"/>
    </style:style>
    <style:style style:name="P504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504_1" style:family="text">
      <style:text-properties fo:font-size="10pt" style:font-size-asian="10pt" style:font-name-complex="Arial"/>
    </style:style>
    <style:style style:name="P505" style:family="paragraph" style:parent-style-name="Normal">
      <style:paragraph-properties fo:text-align="justify"/>
      <style:text-properties fo:font-size="10pt" style:font-size-asian="10pt" style:font-name-complex="Arial"/>
    </style:style>
    <style:style style:name="P506" style:family="paragraph" style:parent-style-name="Normal">
      <style:paragraph-properties fo:text-align="justify"/>
    </style:style>
    <style:style style:name="T506_1" style:family="text">
      <style:text-properties fo:font-size="10pt" style:font-size-asian="10pt" style:font-name-complex="Arial" fo:font-weight="bold" style:font-weight-asian="bold" style:font-weight-complex="bold"/>
    </style:style>
    <style:style style:name="P507" style:family="paragraph" style:parent-style-name="Normal">
      <style:paragraph-properties fo:text-align="justify"/>
      <style:text-properties fo:font-size="10pt" style:font-size-asian="10pt" style:font-name-complex="Arial" fo:font-weight="bold" style:font-weight-asian="bold" style:font-weight-complex="bold"/>
    </style:style>
    <style:style style:name="P508" style:family="paragraph" style:parent-style-name="List_20_Paragraph">
      <style:paragraph-properties fo:text-align="justify" fo:margin-left="1.905cm"/>
      <style:text-properties fo:font-size="10pt" style:font-size-asian="10pt" style:font-name-complex="Arial"/>
    </style:style>
    <style:style style:name="T508_1" style:family="text">
      <style:text-properties fo:font-size="10pt" style:font-size-asian="10pt" style:font-name-complex="Arial" fo:font-weight="bold" style:font-weight-asian="bold" style:font-weight-complex="bold"/>
    </style:style>
    <style:style style:name="T508_2" style:family="text">
      <style:text-properties fo:font-size="10pt" style:font-size-asian="10pt" style:font-name-complex="Arial"/>
    </style:style>
    <style:style style:name="P509" style:family="paragraph" style:parent-style-name="List_20_Paragraph">
      <style:paragraph-properties fo:text-align="justify" fo:margin-left="1.905cm"/>
      <style:text-properties fo:font-size="10pt" style:font-size-asian="10pt" style:font-name-complex="Arial"/>
    </style:style>
    <style:style style:name="P510" style:family="paragraph" style:parent-style-name="List_20_Paragraph">
      <style:paragraph-properties fo:text-align="justify" fo:margin-left="1.905cm"/>
    </style:style>
    <style:style style:name="T510_1" style:family="text">
      <style:text-properties fo:font-size="10pt" style:font-size-asian="10pt" style:font-name-complex="Arial" fo:font-weight="bold" style:font-weight-asian="bold" style:font-weight-complex="bold"/>
    </style:style>
    <style:style style:name="T510_2" style:family="text">
      <style:text-properties fo:font-size="10pt" style:font-size-asian="10pt" style:font-name-complex="Arial" fo:font-weight="bold" style:font-weight-asian="bold" style:font-weight-complex="bold"/>
    </style:style>
    <style:style style:name="T510_3" style:family="text">
      <style:text-properties fo:font-size="10pt" style:font-size-asian="10pt" style:font-name-complex="Arial"/>
    </style:style>
    <style:style style:name="P511" style:family="paragraph" style:parent-style-name="List_20_Paragraph">
      <style:paragraph-properties fo:margin-left="1.905cm"/>
      <style:text-properties fo:font-size="10pt" style:font-size-asian="10pt" style:font-name-complex="Arial" fo:font-weight="bold" style:font-weight-asian="bold" style:font-weight-complex="bold"/>
    </style:style>
    <style:style style:name="P512" style:family="paragraph" style:parent-style-name="List_20_Paragraph">
      <style:paragraph-properties fo:text-align="justify" fo:margin-left="1.905cm"/>
      <style:text-properties fo:font-size="10pt" style:font-size-asian="10pt" style:font-name-complex="Arial"/>
    </style:style>
    <style:style style:name="T512_1" style:family="text">
      <style:text-properties fo:font-size="10pt" style:font-size-asian="10pt" style:font-name-complex="Arial" fo:font-weight="bold" style:font-weight-asian="bold" style:font-weight-complex="bold"/>
    </style:style>
    <style:style style:name="T512_2" style:family="text">
      <style:text-properties fo:font-size="10pt" style:font-size-asian="10pt" style:font-name-complex="Arial"/>
    </style:style>
    <style:style style:name="P513" style:family="paragraph" style:parent-style-name="List_20_Paragraph">
      <style:text-properties fo:font-size="10pt" style:font-size-asian="10pt" style:font-name-complex="Arial"/>
    </style:style>
    <style:style style:name="P514" style:family="paragraph" style:parent-style-name="List_20_Paragraph">
      <style:paragraph-properties fo:text-align="justify" fo:background-color="#ffffff" fo:margin-bottom="0cm" fo:margin-left="2.54cm"/>
    </style:style>
    <style:style style:name="T514_1" style:family="text">
      <style:text-properties fo:font-size="10pt" style:font-size-asian="10pt" style:font-name-complex="Arial"/>
    </style:style>
    <style:style style:name="T514_2" style:family="text">
      <style:text-properties fo:font-size="10pt" style:font-size-asian="10pt" style:font-name-complex="Arial"/>
    </style:style>
    <style:style style:name="T514_3" style:family="text">
      <style:text-properties fo:font-size="10pt" style:font-size-asian="10pt" style:font-name-complex="Arial"/>
    </style:style>
    <style:style style:name="T514_4" style:family="text">
      <style:text-properties fo:font-size="10pt" style:font-size-asian="10pt" style:font-name-complex="Arial"/>
    </style:style>
    <style:style style:name="T514_5" style:family="text">
      <style:text-properties fo:font-size="10pt" style:font-size-asian="10pt" style:font-name-complex="Arial" fo:language="en" fo:country="AU"/>
    </style:style>
    <style:style style:name="T514_6" style:family="text">
      <style:text-properties fo:font-size="10pt" style:font-size-asian="10pt" style:font-name-complex="Arial"/>
    </style:style>
    <style:style style:name="T514_7" style:family="text">
      <style:text-properties fo:font-size="10pt" style:font-size-asian="10pt" style:font-name-complex="Arial"/>
    </style:style>
    <style:style style:name="T514_8" style:family="text">
      <style:text-properties fo:font-size="10pt" style:font-size-asian="10pt" style:font-name-complex="Arial"/>
    </style:style>
    <style:style style:name="T514_9" style:family="text">
      <style:text-properties fo:font-size="10pt" style:font-size-asian="10pt" style:font-name-complex="Arial"/>
    </style:style>
    <style:style style:name="T514_10" style:family="text">
      <style:text-properties fo:font-size="10pt" style:font-size-asian="10pt" style:font-name-complex="Arial"/>
    </style:style>
    <style:style style:name="T514_11" style:family="text">
      <style:text-properties fo:font-size="10pt" style:font-size-asian="10pt" style:font-name-complex="Arial"/>
    </style:style>
    <style:style style:name="T514_12" style:family="text">
      <style:text-properties fo:font-size="10pt" style:font-size-asian="10pt" style:font-name-complex="Arial"/>
    </style:style>
    <style:style style:name="T514_13" style:family="text">
      <style:text-properties fo:font-size="10pt" style:font-size-asian="10pt" style:font-name-complex="Arial"/>
    </style:style>
    <style:style style:name="T514_14" style:family="text">
      <style:text-properties fo:font-size="10pt" style:font-size-asian="10pt" style:font-name-complex="Arial"/>
    </style:style>
    <style:style style:name="T514_15" style:family="text">
      <style:text-properties fo:font-size="10pt" style:font-size-asian="10pt" style:font-name-complex="Arial"/>
    </style:style>
    <style:style style:name="T514_16" style:family="text">
      <style:text-properties fo:font-size="10pt" style:font-size-asian="10pt" style:font-name-complex="Arial"/>
    </style:style>
    <style:style style:name="T514_17" style:family="text">
      <style:text-properties fo:font-size="10pt" style:font-size-asian="10pt" style:font-name-complex="Arial"/>
    </style:style>
    <style:style style:name="T514_18" style:family="text">
      <style:text-properties fo:font-size="10pt" style:font-size-asian="10pt" style:font-name-complex="Arial"/>
    </style:style>
    <style:style style:name="T514_19" style:family="text">
      <style:text-properties fo:font-size="10pt" style:font-size-asian="10pt" style:font-name-complex="Arial"/>
    </style:style>
    <style:style style:name="T514_20" style:family="text">
      <style:text-properties fo:font-size="10pt" style:font-size-asian="10pt" style:font-name-complex="Arial"/>
    </style:style>
    <style:style style:name="T514_21" style:family="text">
      <style:text-properties fo:font-size="10pt" style:font-size-asian="10pt" style:font-name-complex="Arial"/>
    </style:style>
    <style:style style:name="T514_22" style:family="text">
      <style:text-properties fo:font-size="10pt" style:font-size-asian="10pt" style:font-name-complex="Arial"/>
    </style:style>
    <style:style style:name="T514_23" style:family="text">
      <style:text-properties fo:font-size="10pt" style:font-size-asian="10pt" style:font-name-complex="Arial"/>
    </style:style>
    <style:style style:name="T514_24" style:family="text">
      <style:text-properties fo:font-size="10pt" style:font-size-asian="10pt" style:font-name-complex="Arial"/>
    </style:style>
    <style:style style:name="T514_25" style:family="text">
      <style:text-properties fo:font-size="10pt" style:font-size-asian="10pt" style:font-name-complex="Arial"/>
    </style:style>
    <style:style style:name="T514_26" style:family="text">
      <style:text-properties fo:font-size="10pt" style:font-size-asian="10pt" style:font-name-complex="Arial"/>
    </style:style>
    <style:style style:name="P515" style:family="paragraph" style:parent-style-name="List_20_Paragraph">
      <style:paragraph-properties fo:text-align="justify" fo:background-color="#ffffff" fo:margin-bottom="0cm" fo:margin-left="2.54cm"/>
      <style:text-properties fo:color="#242424" fo:font-size="10pt" style:font-size-asian="10pt" style:font-name-complex="Arial"/>
    </style:style>
    <style:style style:name="P516" style:family="paragraph" style:parent-style-name="List_20_Paragraph">
      <style:paragraph-properties fo:text-align="justify" fo:background-color="#ffffff" fo:margin-bottom="0cm" fo:margin-left="3.81cm"/>
      <style:text-properties fo:color="#242424" fo:font-size="10pt" style:font-size-asian="10pt" style:font-name-complex="Arial"/>
    </style:style>
    <style:style style:name="T516_1" style:family="text">
      <style:text-properties fo:color="#242424" fo:font-size="10pt" style:font-size-asian="10pt" style:font-name-complex="Arial"/>
    </style:style>
    <style:style style:name="P517" style:family="paragraph" style:parent-style-name="List_20_Paragraph">
      <style:paragraph-properties fo:text-align="justify" fo:background-color="#ffffff" fo:margin-left="3.81cm"/>
      <style:text-properties fo:color="#242424" fo:font-size="10pt" style:font-size-asian="10pt" style:font-name-complex="Arial"/>
    </style:style>
    <style:style style:name="T517_1" style:family="text">
      <style:text-properties fo:color="#242424" fo:font-size="10pt" style:font-size-asian="10pt" style:font-name-complex="Arial"/>
    </style:style>
    <style:style style:name="P518" style:family="paragraph" style:parent-style-name="x_msolistparagraph">
      <style:paragraph-properties fo:text-align="justify" fo:background-color="#ffffff" fo:margin-top="0cm" fo:margin-left="3.81cm"/>
      <style:text-properties fo:color="#242424" style:font-name="Arial" fo:font-size="10pt" style:font-size-asian="10pt" style:font-name-complex="Arial" style:font-size-complex="10pt"/>
    </style:style>
    <style:style style:name="T518_1" style:family="text">
      <style:text-properties fo:color="#242424" style:font-name="Arial" fo:font-size="10pt" style:font-size-asian="10pt" style:font-name-complex="Arial" style:font-size-complex="10pt"/>
    </style:style>
    <style:style style:name="P519" style:family="paragraph" style:parent-style-name="x_msolistparagraph">
      <style:paragraph-properties fo:text-align="justify" fo:background-color="#ffffff" fo:margin-top="0cm" fo:margin-left="3.81cm"/>
      <style:text-properties fo:color="#242424" style:font-name="Arial" fo:font-size="10pt" style:font-size-asian="10pt" style:font-name-complex="Arial" style:font-size-complex="10pt"/>
    </style:style>
    <style:style style:name="T519_1" style:family="text">
      <style:text-properties fo:color="#242424" style:font-name="Arial" fo:font-size="10pt" style:font-size-asian="10pt" style:font-name-complex="Arial" style:font-size-complex="10pt"/>
    </style:style>
    <style:style style:name="T519_2" style:family="text">
      <style:text-properties fo:color="#242424" style:font-name="Arial" fo:font-size="10pt" style:font-size-asian="10pt" style:font-name-complex="Arial" style:font-size-complex="10pt"/>
    </style:style>
    <style:style style:name="P520" style:family="paragraph" style:parent-style-name="x_msolistparagraph">
      <style:paragraph-properties fo:text-align="justify" fo:background-color="#ffffff" fo:margin-top="0cm" fo:margin-bottom="0cm" fo:margin-left="3.81cm"/>
      <style:text-properties fo:color="#242424" style:font-name="Arial" fo:font-size="10pt" style:font-size-asian="10pt" style:font-name-complex="Arial" style:font-size-complex="10pt"/>
    </style:style>
    <style:style style:name="T520_1" style:family="text">
      <style:text-properties fo:color="#242424" style:font-name="Arial" fo:font-size="10pt" style:font-size-asian="10pt" style:font-name-complex="Arial" style:font-size-complex="10pt"/>
    </style:style>
    <style:style style:name="T520_2" style:family="text">
      <style:text-properties fo:font-style="italic" style:font-style-asian="italic" style:font-style-complex="italic" fo:color="#242424" style:font-name="Arial" fo:font-size="10pt" style:font-size-asian="10pt" style:font-name-complex="Arial" style:font-size-complex="10pt"/>
    </style:style>
    <style:style style:name="T520_3" style:family="text">
      <style:text-properties fo:color="#242424" style:font-name="Arial" fo:font-size="10pt" style:font-size-asian="10pt" style:font-name-complex="Arial" style:font-size-complex="10pt"/>
    </style:style>
    <style:style style:name="T520_4" style:family="text">
      <style:text-properties fo:font-style="italic" style:font-style-asian="italic" style:font-style-complex="italic" fo:color="#242424" style:font-name="Arial" fo:font-size="10pt" style:font-size-asian="10pt" style:font-name-complex="Arial" style:font-size-complex="10pt"/>
    </style:style>
    <style:style style:name="T520_5" style:family="text">
      <style:text-properties fo:color="#242424" style:font-name="Arial" fo:font-size="10pt" style:font-size-asian="10pt" style:font-name-complex="Arial" style:font-size-complex="10pt"/>
    </style:style>
    <style:style style:name="P521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/>
    </style:style>
    <style:style style:name="P522" style:family="paragraph" style:parent-style-name="List_20_Paragraph">
      <style:paragraph-properties fo:text-align="justify" fo:margin-left="2.54cm"/>
      <style:text-properties fo:font-size="10pt" style:font-size-asian="10pt" style:font-name-complex="Arial"/>
    </style:style>
    <style:style style:name="T522_1" style:family="text">
      <style:text-properties fo:font-size="10pt" style:font-size-asian="10pt" style:font-name-complex="Arial"/>
    </style:style>
    <style:style style:name="T522_2" style:family="text">
      <style:text-properties fo:font-size="10pt" style:font-size-asian="10pt" style:font-name-complex="Arial"/>
    </style:style>
    <style:style style:name="T522_3" style:family="text">
      <style:text-properties fo:font-size="10pt" style:font-size-asian="10pt" style:font-name-complex="Arial"/>
    </style:style>
    <style:style style:name="T522_4" style:family="text">
      <style:text-properties fo:font-size="10pt" style:font-size-asian="10pt" style:font-name-complex="Arial"/>
    </style:style>
    <style:style style:name="T522_5" style:family="text">
      <style:text-properties fo:font-size="10pt" style:font-size-asian="10pt" style:font-name-complex="Arial"/>
    </style:style>
    <style:style style:name="T522_6" style:family="text">
      <style:text-properties fo:font-size="10pt" style:font-size-asian="10pt" style:font-name-complex="Arial"/>
    </style:style>
    <style:style style:name="T522_7" style:family="text">
      <style:text-properties fo:font-size="10pt" style:font-size-asian="10pt" style:font-name-complex="Arial"/>
    </style:style>
    <style:style style:name="T522_8" style:family="text">
      <style:text-properties fo:font-size="10pt" style:font-size-asian="10pt" style:font-name-complex="Arial"/>
    </style:style>
    <style:style style:name="T522_9" style:family="text">
      <style:text-properties fo:font-size="10pt" style:font-size-asian="10pt" style:font-name-complex="Arial"/>
    </style:style>
    <style:style style:name="T522_10" style:family="text">
      <style:text-properties fo:font-size="10pt" style:font-size-asian="10pt" style:font-name-complex="Arial"/>
    </style:style>
    <style:style style:name="T522_11" style:family="text">
      <style:text-properties fo:font-size="10pt" style:font-size-asian="10pt" style:font-name-complex="Arial"/>
    </style:style>
    <style:style style:name="T522_12" style:family="text">
      <style:text-properties fo:font-size="10pt" style:font-size-asian="10pt" style:font-name-complex="Arial"/>
    </style:style>
    <style:style style:name="T522_13" style:family="text">
      <style:text-properties fo:font-size="10pt" style:font-size-asian="10pt" style:font-name-complex="Arial"/>
    </style:style>
    <style:style style:name="T522_14" style:family="text">
      <style:text-properties fo:font-size="10pt" style:font-size-asian="10pt" style:font-name-complex="Arial"/>
    </style:style>
    <style:style style:name="T522_15" style:family="text">
      <style:text-properties fo:font-size="10pt" style:font-size-asian="10pt" style:font-name-complex="Arial"/>
    </style:style>
    <style:style style:name="T522_16" style:family="text">
      <style:text-properties fo:font-size="10pt" style:font-size-asian="10pt" style:font-name-complex="Arial"/>
    </style:style>
    <style:style style:name="T522_17" style:family="text">
      <style:text-properties fo:font-size="10pt" style:font-size-asian="10pt" style:font-name-complex="Arial"/>
    </style:style>
    <style:style style:name="T522_18" style:family="text">
      <style:text-properties fo:font-size="10pt" style:font-size-asian="10pt" style:font-name-complex="Arial"/>
    </style:style>
    <style:style style:name="T522_19" style:family="text">
      <style:text-properties fo:font-size="10pt" style:font-size-asian="10pt" style:font-name-complex="Arial"/>
    </style:style>
    <style:style style:name="T522_20" style:family="text">
      <style:text-properties fo:font-size="10pt" style:font-size-asian="10pt" style:font-name-complex="Arial"/>
    </style:style>
    <style:style style:name="T522_21" style:family="text">
      <style:text-properties fo:font-size="10pt" style:font-size-asian="10pt" style:font-name-complex="Arial"/>
    </style:style>
    <style:style style:name="T522_22" style:family="text">
      <style:text-properties fo:font-size="10pt" style:font-size-asian="10pt" style:font-name-complex="Arial"/>
    </style:style>
    <style:style style:name="T522_23" style:family="text">
      <style:text-properties fo:font-size="10pt" style:font-size-asian="10pt" style:font-name-complex="Arial"/>
    </style:style>
    <style:style style:name="T522_24" style:family="text">
      <style:text-properties fo:font-size="10pt" style:font-size-asian="10pt" style:font-name-complex="Arial"/>
    </style:style>
    <style:style style:name="T522_25" style:family="text">
      <style:text-properties fo:font-size="10pt" style:font-size-asian="10pt" style:font-name-complex="Arial"/>
    </style:style>
    <style:style style:name="P52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4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4_1" style:family="text">
      <style:text-properties fo:font-size="10pt" style:font-size-asian="10pt" style:font-name-complex="Arial" style:font-size-complex="10pt" fo:font-weight="bold" style:font-weight-asian="bold"/>
    </style:style>
    <style:style style:name="T524_2" style:family="text">
      <style:text-properties fo:font-size="10pt" style:font-size-asian="10pt" style:font-name-complex="Arial" style:font-size-complex="10pt" fo:font-weight="bold" style:font-weight-asian="bold"/>
    </style:style>
    <style:style style:name="T524_3" style:family="text">
      <style:text-properties fo:font-size="10pt" style:font-size-asian="10pt" style:font-name-complex="Arial" style:font-size-complex="10pt"/>
    </style:style>
    <style:style style:name="P52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26_2" style:family="text">
      <style:text-properties fo:font-size="10pt" style:font-size-asian="10pt" style:font-name-complex="Arial" style:font-size-complex="10pt" style:font-weight-complex="bold"/>
    </style:style>
    <style:style style:name="P52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8" style:family="paragraph" style:parent-style-name="Normal">
      <style:paragraph-properties fo:text-align="justify"/>
    </style:style>
    <style:style style:name="T528_1" style:family="text">
      <style:text-properties fo:font-size="10pt" style:font-size-asian="10pt" style:font-name-complex="Arial" style:font-size-complex="10pt" style:font-weight-complex="bold"/>
    </style:style>
    <style:style style:name="T528_2" style:family="text">
      <style:text-properties fo:font-size="10pt" style:font-size-asian="10pt" style:font-name-complex="Arial" style:font-size-complex="10pt" style:font-weight-complex="bold"/>
    </style:style>
    <style:style style:name="T528_3" style:family="text">
      <style:text-properties fo:font-size="10pt" style:font-size-asian="10pt" style:font-name-complex="Arial" style:font-size-complex="10pt" style:font-weight-complex="bold"/>
    </style:style>
    <style:style style:name="T528_4" style:family="text">
      <style:text-properties fo:font-size="10pt" style:font-size-asian="10pt" style:font-name-complex="Arial" style:font-size-complex="10pt" style:font-weight-complex="bold"/>
    </style:style>
    <style:style style:name="T528_5" style:family="text">
      <style:text-properties fo:font-size="10pt" style:font-size-asian="10pt" style:font-name-complex="Arial" style:font-size-complex="10pt" style:font-weight-complex="bold"/>
    </style:style>
    <style:style style:name="T528_6" style:family="text">
      <style:text-properties fo:font-size="10pt" style:font-size-asian="10pt" style:font-name-complex="Arial" style:font-size-complex="10pt" style:font-weight-complex="bold"/>
    </style:style>
    <style:style style:name="T528_7" style:family="text">
      <style:text-properties fo:font-size="10pt" style:font-size-asian="10pt" style:font-name-complex="Arial" style:font-size-complex="10pt" style:font-weight-complex="bold"/>
    </style:style>
    <style:style style:name="T528_8" style:family="text">
      <style:text-properties fo:font-size="10pt" style:font-size-asian="10pt" style:font-name-complex="Arial" style:font-size-complex="10pt" style:font-weight-complex="bold"/>
    </style:style>
    <style:style style:name="T528_9" style:family="text">
      <style:text-properties fo:font-size="10pt" style:font-size-asian="10pt" style:font-name-complex="Arial" style:font-size-complex="10pt" style:font-weight-complex="bold"/>
    </style:style>
    <style:style style:name="T528_10" style:family="text">
      <style:text-properties fo:font-size="10pt" style:font-size-asian="10pt" style:font-name-complex="Arial" style:font-size-complex="10pt" style:font-weight-complex="bold"/>
    </style:style>
    <style:style style:name="T528_11" style:family="text">
      <style:text-properties fo:font-size="10pt" style:font-size-asian="10pt" style:font-name-complex="Arial" style:font-size-complex="10pt" style:font-weight-complex="bold"/>
    </style:style>
    <style:style style:name="T528_12" style:family="text">
      <style:text-properties fo:font-size="10pt" style:font-size-asian="10pt" style:font-name-complex="Arial" style:font-size-complex="10pt" style:font-weight-complex="bold"/>
    </style:style>
    <style:style style:name="T528_13" style:family="text">
      <style:text-properties fo:font-size="10pt" style:font-size-asian="10pt" style:font-name-complex="Arial" style:font-size-complex="10pt" style:font-weight-complex="bold"/>
    </style:style>
    <style:style style:name="T528_14" style:family="text">
      <style:text-properties fo:font-size="10pt" style:font-size-asian="10pt" style:font-name-complex="Arial" style:font-size-complex="10pt" style:font-weight-complex="bold"/>
    </style:style>
    <style:style style:name="T528_15" style:family="text">
      <style:text-properties fo:font-size="10pt" style:font-size-asian="10pt" style:font-name-complex="Arial" style:font-size-complex="10pt" style:font-weight-complex="bold"/>
    </style:style>
    <style:style style:name="T528_16" style:family="text">
      <style:text-properties fo:font-size="10pt" style:font-size-asian="10pt" style:font-name-complex="Arial" style:font-size-complex="10pt" style:font-weight-complex="bold"/>
    </style:style>
    <style:style style:name="T528_17" style:family="text">
      <style:text-properties fo:font-size="10pt" style:font-size-asian="10pt" style:font-name-complex="Arial" style:font-size-complex="10pt" style:font-weight-complex="bold"/>
    </style:style>
    <style:style style:name="T528_18" style:family="text">
      <style:text-properties fo:font-size="10pt" style:font-size-asian="10pt" style:font-name-complex="Arial" style:font-size-complex="10pt" style:font-weight-complex="bold"/>
    </style:style>
    <style:style style:name="P52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30" style:family="paragraph" style:parent-style-name="Normal">
      <style:paragraph-properties fo:text-align="justify"/>
    </style:style>
    <style:style style:name="T530_1" style:family="text">
      <style:text-properties fo:font-size="10pt" style:font-size-asian="10pt" style:font-name-complex="Arial" style:font-size-complex="10pt" fo:language-asian="en" fo:country-asian="GB"/>
    </style:style>
    <style:style style:name="T530_2" style:family="text">
      <style:text-properties fo:font-size="10pt" style:font-size-asian="10pt" style:font-name-complex="Arial" style:font-size-complex="10pt" fo:language-asian="en" fo:country-asian="GB"/>
    </style:style>
    <style:style style:name="T530_3" style:family="text">
      <style:text-properties fo:font-size="10pt" style:font-size-asian="10pt" style:font-name-complex="Arial" style:font-size-complex="10pt" fo:language-asian="en" fo:country-asian="GB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fo:font-size="10pt" style:font-size-asian="10pt" style:font-name-complex="Arial" style:font-size-complex="10pt" fo:language-asian="en" fo:country-asian="GB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fo:font-size="10pt" style:font-size-asian="10pt" style:font-name-complex="Arial" style:font-size-complex="10pt" style:font-weight-complex="bold"/>
    </style:style>
    <style:style style:name="P533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able13" style:family="table">
      <style:table-properties table:align="left" style:width="14.494cm" fo:margin-left="0cm"/>
    </style:style>
    <style:style style:name="Column52" style:family="table-column">
      <style:table-column-properties style:column-width="5.242cm"/>
    </style:style>
    <style:style style:name="Column53" style:family="table-column">
      <style:table-column-properties style:column-width="3.75cm"/>
    </style:style>
    <style:style style:name="Column54" style:family="table-column">
      <style:table-column-properties style:column-width="5.502cm"/>
    </style:style>
    <style:style style:name="Row43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justify"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justify"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justify"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4" style:family="table-row"/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justify"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text-align="justify" fo:line-height="100%" fo:margin-bottom="0cm"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text-align="justify"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justify"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text-align="justify"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4" style:family="paragraph" style:parent-style-name="Normal">
      <style:paragraph-properties fo:text-align="justify" fo:line-height="100%" fo:margin-bottom="0cm"/>
    </style:style>
    <style:style style:name="T5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text-align="justify"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7" style:family="paragraph" style:parent-style-name="Normal">
      <style:paragraph-properties fo:text-align="justify"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8" style:family="paragraph" style:parent-style-name="Normal">
      <style:paragraph-properties fo:text-align="justify"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/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justify"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5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justify" fo:line-height="100%" fo:margin-bottom="0cm"/>
    </style:style>
    <style:style style:name="T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text-align="justify"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53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4" style:family="paragraph" style:parent-style-name="Normal">
      <style:paragraph-properties fo:text-align="justify"/>
    </style:style>
    <style:style style:name="T554_1" style:family="text">
      <style:text-properties fo:font-size="10pt" style:font-size-asian="10pt" style:font-name-complex="Arial" style:font-size-complex="10pt" fo:font-weight="bold" style:font-weight-asian="bold"/>
    </style:style>
    <style:style style:name="P55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fo:font-size="10pt" style:font-size-asian="10pt" style:font-name-complex="Arial" style:font-size-complex="10pt" style:font-weight-complex="bold"/>
    </style:style>
    <style:style style:name="T556_2" style:family="text">
      <style:text-properties fo:font-size="10pt" style:font-size-asian="10pt" style:font-name-complex="Arial" style:font-size-complex="10pt" style:font-weight-complex="bold"/>
    </style:style>
    <style:style style:name="T556_3" style:family="text">
      <style:text-properties fo:font-size="10pt" style:font-size-asian="10pt" style:font-name-complex="Arial" style:font-size-complex="10pt" style:font-weight-complex="bold"/>
    </style:style>
    <style:style style:name="T556_4" style:family="text">
      <style:text-properties fo:font-size="10pt" style:font-size-asian="10pt" style:font-name-complex="Arial" style:font-size-complex="10pt" style:font-weight-complex="bold"/>
    </style:style>
    <style:style style:name="T556_5" style:family="text">
      <style:text-properties fo:font-size="10pt" style:font-size-asian="10pt" style:font-name-complex="Arial" style:font-size-complex="10pt" style:font-weight-complex="bold"/>
    </style:style>
    <style:style style:name="T556_6" style:family="text">
      <style:text-properties fo:font-size="10pt" style:font-size-asian="10pt" style:font-name-complex="Arial" style:font-size-complex="10pt" style:font-weight-complex="bold"/>
    </style:style>
    <style:style style:name="T556_7" style:family="text">
      <style:text-properties fo:font-size="10pt" style:font-size-asian="10pt" style:font-name-complex="Arial" style:font-size-complex="10pt" style:font-weight-complex="bold"/>
    </style:style>
    <style:style style:name="T556_8" style:family="text">
      <style:text-properties fo:font-size="10pt" style:font-size-asian="10pt" style:font-name-complex="Arial" style:font-size-complex="10pt" style:font-weight-complex="bold"/>
    </style:style>
    <style:style style:name="T556_9" style:family="text">
      <style:text-properties fo:font-size="10pt" style:font-size-asian="10pt" style:font-name-complex="Arial" style:font-size-complex="10pt" style:font-weight-complex="bold"/>
    </style:style>
    <style:style style:name="T556_10" style:family="text">
      <style:text-properties fo:font-size="10pt" style:font-size-asian="10pt" style:font-name-complex="Arial" style:font-size-complex="10pt" style:font-weight-complex="bold"/>
    </style:style>
    <style:style style:name="T556_11" style:family="text">
      <style:text-properties fo:font-size="10pt" style:font-size-asian="10pt" style:font-name-complex="Arial" style:font-size-complex="10pt" style:font-weight-complex="bold"/>
    </style:style>
    <style:style style:name="T556_12" style:family="text">
      <style:text-properties fo:font-size="10pt" style:font-size-asian="10pt" style:font-name-complex="Arial" style:font-size-complex="10pt" style:font-weight-complex="bold"/>
    </style:style>
    <style:style style:name="T556_13" style:family="text">
      <style:text-properties fo:font-size="10pt" style:font-size-asian="10pt" style:font-name-complex="Arial" style:font-size-complex="10pt" style:font-weight-complex="bold"/>
    </style:style>
    <style:style style:name="T556_14" style:family="text">
      <style:text-properties fo:font-size="10pt" style:font-size-asian="10pt" style:font-name-complex="Arial" style:font-size-complex="10pt" style:font-weight-complex="bold"/>
    </style:style>
    <style:style style:name="P55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58" style:family="paragraph" style:parent-style-name="Normal">
      <style:paragraph-properties fo:text-align="justify"/>
    </style:style>
    <style:style style:name="T558_1" style:family="text">
      <style:text-properties fo:font-size="10pt" style:font-size-asian="10pt" style:font-name-complex="Arial" style:font-size-complex="10pt" style:font-weight-complex="bold"/>
    </style:style>
    <style:style style:name="T558_2" style:family="text">
      <style:text-properties fo:font-size="10pt" style:font-size-asian="10pt" style:font-name-complex="Arial" style:font-size-complex="10pt" style:font-weight-complex="bold"/>
    </style:style>
    <style:style style:name="T558_3" style:family="text">
      <style:text-properties fo:font-size="10pt" style:font-size-asian="10pt" style:font-name-complex="Arial" style:font-size-complex="10pt" style:font-weight-complex="bold"/>
    </style:style>
    <style:style style:name="T558_4" style:family="text">
      <style:text-properties fo:font-size="10pt" style:font-size-asian="10pt" style:font-name-complex="Arial" style:font-size-complex="10pt" style:font-weight-complex="bold"/>
    </style:style>
    <style:style style:name="T558_5" style:family="text">
      <style:text-properties fo:font-size="10pt" style:font-size-asian="10pt" style:font-name-complex="Arial" style:font-size-complex="10pt" style:font-weight-complex="bold"/>
    </style:style>
    <style:style style:name="T558_6" style:family="text">
      <style:text-properties fo:font-size="10pt" style:font-size-asian="10pt" style:font-name-complex="Arial" style:font-size-complex="10pt" style:font-weight-complex="bold"/>
    </style:style>
    <style:style style:name="T558_7" style:family="text">
      <style:text-properties fo:font-size="10pt" style:font-size-asian="10pt" style:font-name-complex="Arial" style:font-size-complex="10pt" style:font-weight-complex="bold"/>
    </style:style>
    <style:style style:name="T558_8" style:family="text">
      <style:text-properties fo:font-size="10pt" style:font-size-asian="10pt" style:font-name-complex="Arial" style:font-size-complex="10pt" style:font-weight-complex="bold"/>
    </style:style>
    <style:style style:name="T558_9" style:family="text">
      <style:text-properties fo:font-size="10pt" style:font-size-asian="10pt" style:font-name-complex="Arial" style:font-size-complex="10pt" style:font-weight-complex="bold"/>
    </style:style>
    <style:style style:name="T558_10" style:family="text">
      <style:text-properties fo:font-size="10pt" style:font-size-asian="10pt" style:font-name-complex="Arial" style:font-size-complex="10pt" style:font-weight-complex="bold"/>
    </style:style>
    <style:style style:name="T558_11" style:family="text">
      <style:text-properties fo:font-size="10pt" style:font-size-asian="10pt" style:font-name-complex="Arial" style:font-size-complex="10pt" style:font-weight-complex="bold"/>
    </style:style>
    <style:style style:name="T558_12" style:family="text">
      <style:text-properties fo:font-size="10pt" style:font-size-asian="10pt" style:font-name-complex="Arial" style:font-size-complex="10pt" style:font-weight-complex="bold"/>
    </style:style>
    <style:style style:name="T558_13" style:family="text">
      <style:text-properties fo:font-size="10pt" style:font-size-asian="10pt" style:font-name-complex="Arial" style:font-size-complex="10pt" style:font-weight-complex="bold"/>
    </style:style>
    <style:style style:name="T558_14" style:family="text">
      <style:text-properties fo:font-size="10pt" style:font-size-asian="10pt" style:font-name-complex="Arial" style:font-size-complex="10pt" style:font-weight-complex="bold"/>
    </style:style>
    <style:style style:name="P55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font-size="10pt" style:font-size-asian="10pt" style:font-name-complex="Arial" style:font-size-complex="10pt" fo:font-weight="bold" style:font-weight-asian="bold"/>
    </style:style>
    <style:style style:name="P561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font-size="10pt" style:font-size-asian="10pt" style:font-name-complex="Arial" style:font-size-complex="10pt"/>
    </style:style>
    <style:style style:name="T56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62_3" style:family="text">
      <style:text-properties fo:font-size="10pt" style:font-size-asian="10pt" style:font-name-complex="Arial" style:font-size-complex="10pt"/>
    </style:style>
    <style:style style:name="T562_4" style:family="text">
      <style:text-properties fo:font-size="10pt" style:font-size-asian="10pt" style:font-name-complex="Arial" style:font-size-complex="10pt" fo:language-asian="en" fo:country-asian="GB"/>
    </style:style>
    <style:style style:name="T562_5" style:family="text">
      <style:text-properties fo:font-size="10pt" style:font-size-asian="10pt" style:font-name-complex="Arial" style:font-size-complex="10pt" fo:language-asian="en" fo:country-asian="GB"/>
    </style:style>
    <style:style style:name="T562_6" style:family="text">
      <style:text-properties fo:font-size="10pt" style:font-size-asian="10pt" style:font-name-complex="Arial" style:font-size-complex="10pt" fo:language-asian="en" fo:country-asian="GB"/>
    </style:style>
    <style:style style:name="T562_7" style:family="text">
      <style:text-properties fo:font-size="10pt" style:font-size-asian="10pt" style:font-name-complex="Arial" style:font-size-complex="10pt" fo:language-asian="en" fo:country-asian="GB"/>
    </style:style>
    <style:style style:name="T562_8" style:family="text">
      <style:text-properties fo:font-size="10pt" style:font-size-asian="10pt" style:font-name-complex="Arial" style:font-size-complex="10pt" fo:language-asian="en" fo:country-asian="GB"/>
    </style:style>
    <style:style style:name="T562_9" style:family="text">
      <style:text-properties fo:font-size="10pt" style:font-size-asian="10pt" style:font-name-complex="Arial" style:font-size-complex="10pt" fo:language-asian="en" fo:country-asian="GB"/>
    </style:style>
    <style:style style:name="T562_10" style:family="text">
      <style:text-properties fo:font-size="10pt" style:font-size-asian="10pt" style:font-name-complex="Arial" style:font-size-complex="10pt" fo:language-asian="en" fo:country-asian="GB"/>
    </style:style>
    <style:style style:name="T562_11" style:family="text">
      <style:text-properties fo:font-size="10pt" style:font-size-asian="10pt" style:font-name-complex="Arial" style:font-size-complex="10pt" fo:language-asian="en" fo:country-asian="GB"/>
    </style:style>
    <style:style style:name="T562_12" style:family="text">
      <style:text-properties fo:font-size="10pt" style:font-size-asian="10pt" style:font-name-complex="Arial" style:font-size-complex="10pt" fo:language-asian="en" fo:country-asian="GB"/>
    </style:style>
    <style:style style:name="T562_13" style:family="text">
      <style:text-properties fo:font-size="10pt" style:font-size-asian="10pt" style:font-name-complex="Arial" style:font-size-complex="10pt" fo:language-asian="en" fo:country-asian="GB"/>
    </style:style>
    <style:style style:name="T562_14" style:family="text">
      <style:text-properties fo:font-size="10pt" style:font-size-asian="10pt" style:font-name-complex="Arial" style:font-size-complex="10pt" fo:language-asian="en" fo:country-asian="GB"/>
    </style:style>
    <style:style style:name="T562_15" style:family="text">
      <style:text-properties fo:font-size="10pt" style:font-size-asian="10pt" style:font-name-complex="Arial" style:font-size-complex="10pt" fo:language-asian="en" fo:country-asian="GB"/>
    </style:style>
    <style:style style:name="T562_16" style:family="text">
      <style:text-properties fo:font-size="10pt" style:font-size-asian="10pt" style:font-name-complex="Arial" style:font-size-complex="10pt" fo:language-asian="en" fo:country-asian="GB"/>
    </style:style>
    <style:style style:name="T562_17" style:family="text">
      <style:text-properties fo:font-size="10pt" style:font-size-asian="10pt" style:font-name-complex="Arial" style:font-size-complex="10pt" fo:language-asian="en" fo:country-asian="GB"/>
    </style:style>
    <style:style style:name="T562_18" style:family="text">
      <style:text-properties fo:font-size="10pt" style:font-size-asian="10pt" style:font-name-complex="Arial" style:font-size-complex="10pt" fo:language-asian="en" fo:country-asian="GB"/>
    </style:style>
    <style:style style:name="T562_19" style:family="text">
      <style:text-properties fo:font-size="10pt" style:font-size-asian="10pt" style:font-name-complex="Arial" style:font-size-complex="10pt" fo:language-asian="en" fo:country-asian="GB"/>
    </style:style>
    <style:style style:name="T562_20" style:family="text">
      <style:text-properties fo:font-size="10pt" style:font-size-asian="10pt" style:font-name-complex="Arial" style:font-size-complex="10pt" fo:language-asian="en" fo:country-asian="GB"/>
    </style:style>
    <style:style style:name="T562_21" style:family="text">
      <style:text-properties fo:font-size="10pt" style:font-size-asian="10pt" style:font-name-complex="Arial" style:font-size-complex="10pt" fo:language-asian="en" fo:country-asian="GB"/>
    </style:style>
    <style:style style:name="T562_22" style:family="text">
      <style:text-properties fo:font-size="10pt" style:font-size-asian="10pt" style:font-name-complex="Arial" style:font-size-complex="10pt" fo:language-asian="en" fo:country-asian="GB"/>
    </style:style>
    <style:style style:name="T562_23" style:family="text">
      <style:text-properties fo:font-size="10pt" style:font-size-asian="10pt" style:font-name-complex="Arial" style:font-size-complex="10pt" fo:language-asian="en" fo:country-asian="GB"/>
    </style:style>
    <style:style style:name="T562_24" style:family="text">
      <style:text-properties fo:font-size="10pt" style:font-size-asian="10pt" style:font-name-complex="Arial" style:font-size-complex="10pt" fo:language-asian="en" fo:country-asian="GB"/>
    </style:style>
    <style:style style:name="T562_25" style:family="text">
      <style:text-properties fo:font-size="10pt" style:font-size-asian="10pt" style:font-name-complex="Arial" style:font-size-complex="10pt" fo:language-asian="en" fo:country-asian="GB"/>
    </style:style>
    <style:style style:name="T562_26" style:family="text">
      <style:text-properties fo:font-size="10pt" style:font-size-asian="10pt" style:font-name-complex="Arial" style:font-size-complex="10pt" fo:language-asian="en" fo:country-asian="GB"/>
    </style:style>
    <style:style style:name="T562_27" style:family="text">
      <style:text-properties fo:font-size="10pt" style:font-size-asian="10pt" style:font-name-complex="Arial" style:font-size-complex="10pt" fo:language-asian="en" fo:country-asian="GB"/>
    </style:style>
    <style:style style:name="T562_28" style:family="text">
      <style:text-properties fo:font-size="10pt" style:font-size-asian="10pt" style:font-name-complex="Arial" style:font-size-complex="10pt" fo:language-asian="en" fo:country-asian="GB"/>
    </style:style>
    <style:style style:name="T562_29" style:family="text">
      <style:text-properties fo:font-size="10pt" style:font-size-asian="10pt" style:font-name-complex="Arial" style:font-size-complex="10pt" fo:language-asian="en" fo:country-asian="GB"/>
    </style:style>
    <style:style style:name="T562_30" style:family="text">
      <style:text-properties fo:font-size="10pt" style:font-size-asian="10pt" style:font-name-complex="Arial" style:font-size-complex="10pt" fo:language-asian="en" fo:country-asian="GB"/>
    </style:style>
    <style:style style:name="T562_31" style:family="text">
      <style:text-properties fo:font-size="10pt" style:font-size-asian="10pt" style:font-name-complex="Arial" style:font-size-complex="10pt" fo:language-asian="en" fo:country-asian="GB"/>
    </style:style>
    <style:style style:name="T562_32" style:family="text">
      <style:text-properties fo:font-size="10pt" style:font-size-asian="10pt" style:font-name-complex="Arial" style:font-size-complex="10pt" fo:language-asian="en" fo:country-asian="GB"/>
    </style:style>
    <style:style style:name="T562_33" style:family="text">
      <style:text-properties fo:font-size="10pt" style:font-size-asian="10pt" style:font-name-complex="Arial" style:font-size-complex="10pt" fo:language-asian="en" fo:country-asian="GB"/>
    </style:style>
    <style:style style:name="T562_34" style:family="text">
      <style:text-properties fo:font-size="10pt" style:font-size-asian="10pt" style:font-name-complex="Arial" style:font-size-complex="10pt" fo:language-asian="en" fo:country-asian="GB"/>
    </style:style>
    <style:style style:name="T562_35" style:family="text">
      <style:text-properties fo:font-size="10pt" style:font-size-asian="10pt" style:font-name-complex="Arial" style:font-size-complex="10pt" fo:language-asian="en" fo:country-asian="GB"/>
    </style:style>
    <style:style style:name="T562_36" style:family="text">
      <style:text-properties fo:font-size="10pt" style:font-size-asian="10pt" style:font-name-complex="Arial" style:font-size-complex="10pt" fo:language-asian="en" fo:country-asian="GB"/>
    </style:style>
    <style:style style:name="T562_37" style:family="text">
      <style:text-properties fo:font-size="10pt" style:font-size-asian="10pt" style:font-name-complex="Arial" style:font-size-complex="10pt" fo:language-asian="en" fo:country-asian="GB"/>
    </style:style>
    <style:style style:name="T562_38" style:family="text">
      <style:text-properties fo:font-size="10pt" style:font-size-asian="10pt" style:font-name-complex="Arial" style:font-size-complex="10pt" fo:language-asian="en" fo:country-asian="GB"/>
    </style:style>
    <style:style style:name="T562_39" style:family="text">
      <style:text-properties fo:font-size="10pt" style:font-size-asian="10pt" style:font-name-complex="Arial" style:font-size-complex="10pt" fo:language-asian="en" fo:country-asian="GB"/>
    </style:style>
    <style:style style:name="T562_40" style:family="text">
      <style:text-properties fo:font-size="10pt" style:font-size-asian="10pt" style:font-name-complex="Arial" style:font-size-complex="10pt" fo:language-asian="en" fo:country-asian="GB"/>
    </style:style>
    <style:style style:name="T562_41" style:family="text">
      <style:text-properties fo:font-size="10pt" style:font-size-asian="10pt" style:font-name-complex="Arial" style:font-size-complex="10pt" fo:language-asian="en" fo:country-asian="GB"/>
    </style:style>
    <style:style style:name="T562_42" style:family="text">
      <style:text-properties fo:font-size="10pt" style:font-size-asian="10pt" style:font-name-complex="Arial" style:font-size-complex="10pt" fo:language-asian="en" fo:country-asian="GB"/>
    </style:style>
    <style:style style:name="T562_43" style:family="text">
      <style:text-properties fo:font-size="10pt" style:font-size-asian="10pt" style:font-name-complex="Arial" style:font-size-complex="10pt" fo:language-asian="en" fo:country-asian="GB"/>
    </style:style>
    <style:style style:name="T562_44" style:family="text">
      <style:text-properties fo:font-size="10pt" style:font-size-asian="10pt" style:font-name-complex="Arial" style:font-size-complex="10pt" fo:language-asian="en" fo:country-asian="GB"/>
    </style:style>
    <style:style style:name="T562_45" style:family="text">
      <style:text-properties fo:font-size="10pt" style:font-size-asian="10pt" style:font-name-complex="Arial" style:font-size-complex="10pt" fo:language-asian="en" fo:country-asian="GB"/>
    </style:style>
    <style:style style:name="T562_46" style:family="text">
      <style:text-properties fo:font-size="10pt" style:font-size-asian="10pt" style:font-name-complex="Arial" style:font-size-complex="10pt" fo:language-asian="en" fo:country-asian="GB"/>
    </style:style>
    <style:style style:name="T562_47" style:family="text">
      <style:text-properties fo:font-size="10pt" style:font-size-asian="10pt" style:font-name-complex="Arial" style:font-size-complex="10pt" fo:language-asian="en" fo:country-asian="GB"/>
    </style:style>
    <style:style style:name="T562_48" style:family="text">
      <style:text-properties fo:font-size="10pt" style:font-size-asian="10pt" style:font-name-complex="Arial" style:font-size-complex="10pt" fo:language-asian="en" fo:country-asian="GB"/>
    </style:style>
    <style:style style:name="T562_49" style:family="text">
      <style:text-properties fo:font-size="10pt" style:font-size-asian="10pt" style:font-name-complex="Arial" style:font-size-complex="10pt" fo:language-asian="en" fo:country-asian="GB"/>
    </style:style>
    <style:style style:name="T562_50" style:family="text">
      <style:text-properties fo:font-size="10pt" style:font-size-asian="10pt" style:font-name-complex="Arial" style:font-size-complex="10pt" fo:language-asian="en" fo:country-asian="GB"/>
    </style:style>
    <style:style style:name="T562_51" style:family="text">
      <style:text-properties fo:font-size="10pt" style:font-size-asian="10pt" style:font-name-complex="Arial" style:font-size-complex="10pt" fo:language-asian="en" fo:country-asian="GB"/>
    </style:style>
    <style:style style:name="P563" style:family="paragraph" style:parent-style-name="Normal">
      <style:paragraph-properties fo:text-align="justify"/>
      <style:text-properties fo:font-size="10pt" style:font-size-asian="10pt" style:font-name-complex="Arial" style:font-size-complex="10pt" fo:language-asian="en" fo:country-asian="GB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0pt" style:font-size-asian="10pt" style:font-name-complex="Arial" style:font-size-complex="10pt" fo:language-asian="en" fo:country-asian="GB"/>
    </style:style>
    <style:style style:name="T564_2" style:family="text">
      <style:text-properties fo:font-size="10pt" style:font-size-asian="10pt" style:font-name-complex="Arial" style:font-size-complex="10pt" fo:language-asian="en" fo:country-asian="GB"/>
    </style:style>
    <style:style style:name="T564_3" style:family="text">
      <style:text-properties fo:font-size="10pt" style:font-size-asian="10pt" style:font-name-complex="Arial" style:font-size-complex="10pt" fo:language-asian="en" fo:country-asian="GB"/>
    </style:style>
    <style:style style:name="T564_4" style:family="text">
      <style:text-properties fo:font-size="10pt" style:font-size-asian="10pt" style:font-name-complex="Arial" style:font-size-complex="10pt" fo:language-asian="en" fo:country-asian="GB"/>
    </style:style>
    <style:style style:name="T564_5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564_6" style:family="text">
      <style:text-properties fo:font-size="10pt" style:font-size-asian="10pt" style:font-name-complex="Arial" style:font-size-complex="10pt" fo:language-asian="en" fo:country-asian="GB"/>
    </style:style>
    <style:style style:name="T564_7" style:family="text">
      <style:text-properties fo:font-size="10pt" style:font-size-asian="10pt" style:font-name-complex="Arial" style:font-size-complex="10pt" fo:language-asian="en" fo:country-asian="GB"/>
    </style:style>
    <style:style style:name="T564_8" style:family="text">
      <style:text-properties fo:font-size="10pt" style:font-size-asian="10pt" style:font-name-complex="Arial" style:font-size-complex="10pt" fo:language-asian="en" fo:country-asian="GB"/>
    </style:style>
    <style:style style:name="T564_9" style:family="text">
      <style:text-properties fo:font-size="10pt" style:font-size-asian="10pt" style:font-name-complex="Arial" style:font-size-complex="10pt" fo:language-asian="en" fo:country-asian="GB"/>
    </style:style>
    <style:style style:name="T564_10" style:family="text">
      <style:text-properties fo:font-size="10pt" style:font-size-asian="10pt" style:font-name-complex="Arial" style:font-size-complex="10pt" fo:language-asian="en" fo:country-asian="GB"/>
    </style:style>
    <style:style style:name="T564_11" style:family="text">
      <style:text-properties fo:font-size="10pt" style:font-size-asian="10pt" style:font-name-complex="Arial" style:font-size-complex="10pt" fo:language-asian="en" fo:country-asian="GB"/>
    </style:style>
    <style:style style:name="T564_12" style:family="text">
      <style:text-properties fo:font-size="10pt" style:font-size-asian="10pt" style:font-name-complex="Arial" style:font-size-complex="10pt" fo:language-asian="en" fo:country-asian="GB"/>
    </style:style>
    <style:style style:name="T564_13" style:family="text">
      <style:text-properties fo:font-size="10pt" style:font-size-asian="10pt" style:font-name-complex="Arial" style:font-size-complex="10pt" fo:language-asian="en" fo:country-asian="GB"/>
    </style:style>
    <style:style style:name="T564_14" style:family="text">
      <style:text-properties fo:font-size="10pt" style:font-size-asian="10pt" style:font-name-complex="Arial" style:font-size-complex="10pt" fo:language-asian="en" fo:country-asian="GB"/>
    </style:style>
    <style:style style:name="T564_15" style:family="text">
      <style:text-properties fo:font-size="10pt" style:font-size-asian="10pt" style:font-name-complex="Arial" style:font-size-complex="10pt" fo:language-asian="en" fo:country-asian="GB"/>
    </style:style>
    <style:style style:name="T564_16" style:family="text">
      <style:text-properties fo:font-size="10pt" style:font-size-asian="10pt" style:font-name-complex="Arial" style:font-size-complex="10pt" fo:language-asian="en" fo:country-asian="GB"/>
    </style:style>
    <style:style style:name="T564_17" style:family="text">
      <style:text-properties fo:font-size="10pt" style:font-size-asian="10pt" style:font-name-complex="Arial" style:font-size-complex="10pt" fo:language-asian="en" fo:country-asian="GB"/>
    </style:style>
    <style:style style:name="T564_18" style:family="text">
      <style:text-properties fo:font-size="10pt" style:font-size-asian="10pt" style:font-name-complex="Arial" style:font-size-complex="10pt" fo:language-asian="en" fo:country-asian="GB"/>
    </style:style>
    <style:style style:name="T564_19" style:family="text">
      <style:text-properties fo:font-size="10pt" style:font-size-asian="10pt" style:font-name-complex="Arial" style:font-size-complex="10pt" fo:language-asian="en" fo:country-asian="GB"/>
    </style:style>
    <style:style style:name="T564_20" style:family="text">
      <style:text-properties fo:font-size="10pt" style:font-size-asian="10pt" style:font-name-complex="Arial" style:font-size-complex="10pt" fo:language-asian="en" fo:country-asian="GB"/>
    </style:style>
    <style:style style:name="T564_21" style:family="text">
      <style:text-properties fo:font-size="10pt" style:font-size-asian="10pt" style:font-name-complex="Arial" style:font-size-complex="10pt" fo:language-asian="en" fo:country-asian="GB"/>
    </style:style>
    <style:style style:name="T564_22" style:family="text">
      <style:text-properties fo:font-size="10pt" style:font-size-asian="10pt" style:font-name-complex="Arial" style:font-size-complex="10pt" fo:language-asian="en" fo:country-asian="GB"/>
    </style:style>
    <style:style style:name="T564_23" style:family="text">
      <style:text-properties fo:font-size="10pt" style:font-size-asian="10pt" style:font-name-complex="Arial" style:font-size-complex="10pt" fo:language-asian="en" fo:country-asian="GB"/>
    </style:style>
    <style:style style:name="T564_24" style:family="text">
      <style:text-properties fo:font-size="10pt" style:font-size-asian="10pt" style:font-name-complex="Arial" style:font-size-complex="10pt" fo:language-asian="en" fo:country-asian="GB"/>
    </style:style>
    <style:style style:name="T564_25" style:family="text">
      <style:text-properties fo:font-size="10pt" style:font-size-asian="10pt" style:font-name-complex="Arial" style:font-size-complex="10pt" fo:language-asian="en" fo:country-asian="GB"/>
    </style:style>
    <style:style style:name="T564_26" style:family="text">
      <style:text-properties fo:font-size="10pt" style:font-size-asian="10pt" style:font-name-complex="Arial" style:font-size-complex="10pt" fo:language-asian="en" fo:country-asian="GB"/>
    </style:style>
    <style:style style:name="T564_27" style:family="text">
      <style:text-properties fo:font-size="10pt" style:font-size-asian="10pt" style:font-name-complex="Arial" style:font-size-complex="10pt" fo:language-asian="en" fo:country-asian="GB"/>
    </style:style>
    <style:style style:name="T564_28" style:family="text">
      <style:text-properties fo:font-size="10pt" style:font-size-asian="10pt" style:font-name-complex="Arial" style:font-size-complex="10pt" fo:language-asian="en" fo:country-asian="GB"/>
    </style:style>
    <style:style style:name="T564_29" style:family="text">
      <style:text-properties fo:font-size="10pt" style:font-size-asian="10pt" style:font-name-complex="Arial" style:font-size-complex="10pt" fo:language-asian="en" fo:country-asian="GB"/>
    </style:style>
    <style:style style:name="T564_30" style:family="text">
      <style:text-properties fo:font-size="10pt" style:font-size-asian="10pt" style:font-name-complex="Arial" style:font-size-complex="10pt" fo:language-asian="en" fo:country-asian="GB"/>
    </style:style>
    <style:style style:name="P565" style:family="paragraph" style:parent-style-name="Normal">
      <style:paragraph-properties fo:text-align="justify"/>
      <style:text-properties fo:font-size="10pt" style:font-size-asian="10pt" style:font-name-complex="Arial" style:font-size-complex="10pt" fo:language-asian="en" fo:country-asian="GB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0pt" style:font-size-asian="10pt" style:font-name-complex="Arial" style:font-size-complex="10pt" fo:language-asian="en" fo:country-asian="GB"/>
    </style:style>
    <style:style style:name="T566_2" style:family="text">
      <style:text-properties fo:font-size="10pt" style:font-size-asian="10pt" style:font-name-complex="Arial" style:font-size-complex="10pt" fo:language-asian="en" fo:country-asian="GB"/>
    </style:style>
    <style:style style:name="T566_3" style:family="text">
      <style:text-properties fo:font-size="10pt" style:font-size-asian="10pt" style:font-name-complex="Arial" style:font-size-complex="10pt" fo:language-asian="en" fo:country-asian="GB"/>
    </style:style>
    <style:style style:name="T566_4" style:family="text">
      <style:text-properties fo:font-size="10pt" style:font-size-asian="10pt" style:font-name-complex="Arial" style:font-size-complex="10pt" fo:language-asian="en" fo:country-asian="GB"/>
    </style:style>
    <style:style style:name="T566_5" style:family="text">
      <style:text-properties fo:font-size="10pt" style:font-size-asian="10pt" style:font-name-complex="Arial" style:font-size-complex="10pt" fo:language-asian="en" fo:country-asian="GB"/>
    </style:style>
    <style:style style:name="T566_6" style:family="text">
      <style:text-properties fo:font-size="10pt" style:font-size-asian="10pt" style:font-name-complex="Arial" style:font-size-complex="10pt" fo:language-asian="en" fo:country-asian="GB"/>
    </style:style>
    <style:style style:name="T566_7" style:family="text">
      <style:text-properties fo:font-size="10pt" style:font-size-asian="10pt" style:font-name-complex="Arial" style:font-size-complex="10pt" fo:language-asian="en" fo:country-asian="GB"/>
    </style:style>
    <style:style style:name="T566_8" style:family="text">
      <style:text-properties fo:font-size="10pt" style:font-size-asian="10pt" style:font-name-complex="Arial" style:font-size-complex="10pt" fo:language-asian="en" fo:country-asian="GB"/>
    </style:style>
    <style:style style:name="T566_9" style:family="text">
      <style:text-properties fo:font-size="10pt" style:font-size-asian="10pt" style:font-name-complex="Arial" style:font-size-complex="10pt" fo:language-asian="en" fo:country-asian="GB"/>
    </style:style>
    <style:style style:name="T566_10" style:family="text">
      <style:text-properties fo:font-size="10pt" style:font-size-asian="10pt" style:font-name-complex="Arial" style:font-size-complex="10pt" fo:language-asian="en" fo:country-asian="GB"/>
    </style:style>
    <style:style style:name="T566_11" style:family="text">
      <style:text-properties fo:font-size="10pt" style:font-size-asian="10pt" style:font-name-complex="Arial" style:font-size-complex="10pt" fo:language-asian="en" fo:country-asian="GB"/>
    </style:style>
    <style:style style:name="T566_12" style:family="text">
      <style:text-properties fo:font-size="10pt" style:font-size-asian="10pt" style:font-name-complex="Arial" style:font-size-complex="10pt" fo:language-asian="en" fo:country-asian="GB"/>
    </style:style>
    <style:style style:name="T566_13" style:family="text">
      <style:text-properties fo:font-size="10pt" style:font-size-asian="10pt" style:font-name-complex="Arial" style:font-size-complex="10pt" fo:language-asian="en" fo:country-asian="GB"/>
    </style:style>
    <style:style style:name="T566_14" style:family="text">
      <style:text-properties fo:font-size="10pt" style:font-size-asian="10pt" style:font-name-complex="Arial" style:font-size-complex="10pt" fo:language-asian="en" fo:country-asian="GB"/>
    </style:style>
    <style:style style:name="T566_15" style:family="text">
      <style:text-properties fo:font-size="10pt" style:font-size-asian="10pt" style:font-name-complex="Arial" style:font-size-complex="10pt" fo:language-asian="en" fo:country-asian="GB"/>
    </style:style>
    <style:style style:name="P56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68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9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7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1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0pt" style:font-size-asian="10pt" style:font-name-complex="Arial" style:font-size-complex="10pt"/>
    </style:style>
    <style:style style:name="T572_2" style:family="text">
      <style:text-properties fo:font-size="10pt" style:font-size-asian="10pt" style:font-name-complex="Arial" style:font-size-complex="10pt"/>
    </style:style>
    <style:style style:name="T572_3" style:family="text">
      <style:text-properties fo:font-size="10pt" style:font-size-asian="10pt" style:font-name-complex="Arial" style:font-size-complex="10pt"/>
    </style:style>
    <style:style style:name="T572_4" style:family="text">
      <style:text-properties fo:font-size="10pt" style:font-size-asian="10pt" style:font-name-complex="Arial" style:font-size-complex="10pt"/>
    </style:style>
    <style:style style:name="T572_5" style:family="text">
      <style:text-properties fo:font-size="10pt" style:font-size-asian="10pt" style:font-name-complex="Arial" style:font-size-complex="10pt"/>
    </style:style>
    <style:style style:name="T572_6" style:family="text">
      <style:text-properties fo:font-size="10pt" style:font-size-asian="10pt" style:font-name-complex="Arial" style:font-size-complex="10pt"/>
    </style:style>
    <style:style style:name="T572_7" style:family="text">
      <style:text-properties fo:font-size="10pt" style:font-size-asian="10pt" style:font-name-complex="Arial" style:font-size-complex="10pt"/>
    </style:style>
    <style:style style:name="T572_8" style:family="text">
      <style:text-properties fo:font-size="10pt" style:font-size-asian="10pt" style:font-name-complex="Arial" style:font-size-complex="10pt"/>
    </style:style>
    <style:style style:name="T572_9" style:family="text">
      <style:text-properties fo:font-size="10pt" style:font-size-asian="10pt" style:font-name-complex="Arial" style:font-size-complex="10pt"/>
    </style:style>
    <style:style style:name="T572_10" style:family="text">
      <style:text-properties fo:font-size="10pt" style:font-size-asian="10pt" style:font-name-complex="Arial" style:font-size-complex="10pt"/>
    </style:style>
    <style:style style:name="T572_11" style:family="text">
      <style:text-properties fo:font-size="10pt" style:font-size-asian="10pt" style:font-name-complex="Arial" style:font-size-complex="10pt"/>
    </style:style>
    <style:style style:name="T572_12" style:family="text">
      <style:text-properties fo:font-size="10pt" style:font-size-asian="10pt" style:font-name-complex="Arial" style:font-size-complex="10pt"/>
    </style:style>
    <style:style style:name="T572_13" style:family="text">
      <style:text-properties fo:font-size="10pt" style:font-size-asian="10pt" style:font-name-complex="Arial" style:font-size-complex="10pt"/>
    </style:style>
    <style:style style:name="T572_14" style:family="text">
      <style:text-properties fo:font-size="10pt" style:font-size-asian="10pt" style:font-name-complex="Arial" style:font-size-complex="10pt"/>
    </style:style>
    <style:style style:name="P57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0pt" style:font-size-asian="10pt" style:font-name-complex="Arial" style:font-size-complex="10pt"/>
    </style:style>
    <style:style style:name="T574_2" style:family="text">
      <style:text-properties fo:font-size="10pt" style:font-size-asian="10pt" style:font-name-complex="Arial" style:font-size-complex="10pt"/>
    </style:style>
    <style:style style:name="T574_3" style:family="text">
      <style:text-properties fo:font-size="10pt" style:font-size-asian="10pt" style:font-name-complex="Arial" style:font-size-complex="10pt"/>
    </style:style>
    <style:style style:name="T574_4" style:family="text">
      <style:text-properties fo:font-size="10pt" style:font-size-asian="10pt" style:font-name-complex="Arial" style:font-size-complex="10pt"/>
    </style:style>
    <style:style style:name="T574_5" style:family="text">
      <style:text-properties fo:font-size="10pt" style:font-size-asian="10pt" style:font-name-complex="Arial" style:font-size-complex="10pt"/>
    </style:style>
    <style:style style:name="T574_6" style:family="text">
      <style:text-properties fo:font-size="10pt" style:font-size-asian="10pt" style:font-name-complex="Arial" style:font-size-complex="10pt"/>
    </style:style>
    <style:style style:name="T574_7" style:family="text">
      <style:text-properties fo:font-size="10pt" style:font-size-asian="10pt" style:font-name-complex="Arial" style:font-size-complex="10pt"/>
    </style:style>
    <style:style style:name="T574_8" style:family="text">
      <style:text-properties fo:font-size="10pt" style:font-size-asian="10pt" style:font-name-complex="Arial" style:font-size-complex="10pt"/>
    </style:style>
    <style:style style:name="T574_9" style:family="text">
      <style:text-properties fo:font-size="10pt" style:font-size-asian="10pt" style:font-name-complex="Arial" style:font-size-complex="10pt"/>
    </style:style>
    <style:style style:name="T574_10" style:family="text">
      <style:text-properties fo:font-size="10pt" style:font-size-asian="10pt" style:font-name-complex="Arial" style:font-size-complex="10pt"/>
    </style:style>
    <style:style style:name="T574_11" style:family="text">
      <style:text-properties fo:font-size="10pt" style:font-size-asian="10pt" style:font-name-complex="Arial" style:font-size-complex="10pt"/>
    </style:style>
    <style:style style:name="T574_12" style:family="text">
      <style:text-properties fo:font-size="10pt" style:font-size-asian="10pt" style:font-name-complex="Arial" style:font-size-complex="10pt"/>
    </style:style>
    <style:style style:name="T574_13" style:family="text">
      <style:text-properties fo:font-size="10pt" style:font-size-asian="10pt" style:font-name-complex="Arial" style:font-size-complex="10pt"/>
    </style:style>
    <style:style style:name="T574_14" style:family="text">
      <style:text-properties fo:font-size="10pt" style:font-size-asian="10pt" style:font-name-complex="Arial" style:font-size-complex="10pt"/>
    </style:style>
    <style:style style:name="T574_15" style:family="text">
      <style:text-properties fo:font-size="10pt" style:font-size-asian="10pt" style:font-name-complex="Arial" style:font-size-complex="10pt"/>
    </style:style>
    <style:style style:name="T574_16" style:family="text">
      <style:text-properties fo:font-size="10pt" style:font-size-asian="10pt" style:font-name-complex="Arial" style:font-size-complex="10pt"/>
    </style:style>
    <style:style style:name="T574_17" style:family="text">
      <style:text-properties fo:font-size="10pt" style:font-size-asian="10pt" style:font-name-complex="Arial" style:font-size-complex="10pt"/>
    </style:style>
    <style:style style:name="T574_18" style:family="text">
      <style:text-properties fo:font-size="10pt" style:font-size-asian="10pt" style:font-name-complex="Arial" style:font-size-complex="10pt"/>
    </style:style>
    <style:style style:name="P57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font-size="10pt" style:font-size-asian="10pt" style:font-name-complex="Arial" style:font-size-complex="10pt"/>
    </style:style>
    <style:style style:name="T576_2" style:family="text">
      <style:text-properties fo:font-size="10pt" style:font-size-asian="10pt" style:font-name-complex="Arial" style:font-size-complex="10pt"/>
    </style:style>
    <style:style style:name="T576_3" style:family="text">
      <style:text-properties fo:font-size="10pt" style:font-size-asian="10pt" style:font-name-complex="Arial" style:font-size-complex="10pt"/>
    </style:style>
    <style:style style:name="T576_4" style:family="text">
      <style:text-properties fo:font-size="10pt" style:font-size-asian="10pt" style:font-name-complex="Arial" style:font-size-complex="10pt"/>
    </style:style>
    <style:style style:name="T576_5" style:family="text">
      <style:text-properties fo:font-size="10pt" style:font-size-asian="10pt" style:font-name-complex="Arial" style:font-size-complex="10pt"/>
    </style:style>
    <style:style style:name="T576_6" style:family="text">
      <style:text-properties fo:font-size="10pt" style:font-size-asian="10pt" style:font-name-complex="Arial" style:font-size-complex="10pt"/>
    </style:style>
    <style:style style:name="T576_7" style:family="text">
      <style:text-properties fo:font-size="10pt" style:font-size-asian="10pt" style:font-name-complex="Arial" style:font-size-complex="10pt"/>
    </style:style>
    <style:style style:name="T576_8" style:family="text">
      <style:text-properties fo:font-size="10pt" style:font-size-asian="10pt" style:font-name-complex="Arial" style:font-size-complex="10pt"/>
    </style:style>
    <style:style style:name="T576_9" style:family="text">
      <style:text-properties fo:font-size="10pt" style:font-size-asian="10pt" style:font-name-complex="Arial" style:font-size-complex="10pt"/>
    </style:style>
    <style:style style:name="T576_10" style:family="text">
      <style:text-properties fo:font-size="10pt" style:font-size-asian="10pt" style:font-name-complex="Arial" style:font-size-complex="10pt"/>
    </style:style>
    <style:style style:name="T576_11" style:family="text">
      <style:text-properties fo:font-size="10pt" style:font-size-asian="10pt" style:font-name-complex="Arial" style:font-size-complex="10pt"/>
    </style:style>
    <style:style style:name="T576_12" style:family="text">
      <style:text-properties fo:font-size="10pt" style:font-size-asian="10pt" style:font-name-complex="Arial" style:font-size-complex="10pt"/>
    </style:style>
    <style:style style:name="T576_13" style:family="text">
      <style:text-properties fo:font-size="10pt" style:font-size-asian="10pt" style:font-name-complex="Arial" style:font-size-complex="10pt"/>
    </style:style>
    <style:style style:name="T576_14" style:family="text">
      <style:text-properties fo:font-size="10pt" style:font-size-asian="10pt" style:font-name-complex="Arial" style:font-size-complex="10pt"/>
    </style:style>
    <style:style style:name="T576_15" style:family="text">
      <style:text-properties fo:font-size="10pt" style:font-size-asian="10pt" style:font-name-complex="Arial" style:font-size-complex="10pt"/>
    </style:style>
    <style:style style:name="T576_16" style:family="text">
      <style:text-properties fo:font-size="10pt" style:font-size-asian="10pt" style:font-name-complex="Arial" style:font-size-complex="10pt"/>
    </style:style>
    <style:style style:name="T576_17" style:family="text">
      <style:text-properties fo:font-size="10pt" style:font-size-asian="10pt" style:font-name-complex="Arial" style:font-size-complex="10pt"/>
    </style:style>
    <style:style style:name="T576_18" style:family="text">
      <style:text-properties fo:font-size="10pt" style:font-size-asian="10pt" style:font-name-complex="Arial" style:font-size-complex="10pt"/>
    </style:style>
    <style:style style:name="T576_19" style:family="text">
      <style:text-properties fo:font-size="10pt" style:font-size-asian="10pt" style:font-name-complex="Arial" style:font-size-complex="10pt"/>
    </style:style>
    <style:style style:name="T576_20" style:family="text">
      <style:text-properties fo:font-size="10pt" style:font-size-asian="10pt" style:font-name-complex="Arial" style:font-size-complex="10pt"/>
    </style:style>
    <style:style style:name="T576_21" style:family="text">
      <style:text-properties fo:font-size="10pt" style:font-size-asian="10pt" style:font-name-complex="Arial" style:font-size-complex="10pt"/>
    </style:style>
    <style:style style:name="T576_22" style:family="text">
      <style:text-properties fo:font-size="10pt" style:font-size-asian="10pt" style:font-name-complex="Arial" style:font-size-complex="10pt"/>
    </style:style>
    <style:style style:name="T576_23" style:family="text">
      <style:text-properties fo:font-size="10pt" style:font-size-asian="10pt" style:font-name-complex="Arial" style:font-size-complex="10pt"/>
    </style:style>
    <style:style style:name="T576_24" style:family="text">
      <style:text-properties fo:font-size="10pt" style:font-size-asian="10pt" style:font-name-complex="Arial" style:font-size-complex="10pt"/>
    </style:style>
    <style:style style:name="T576_25" style:family="text">
      <style:text-properties fo:font-size="10pt" style:font-size-asian="10pt" style:font-name-complex="Arial" style:font-size-complex="10pt"/>
    </style:style>
    <style:style style:name="T576_26" style:family="text">
      <style:text-properties fo:font-size="10pt" style:font-size-asian="10pt" style:font-name-complex="Arial" style:font-size-complex="10pt"/>
    </style:style>
    <style:style style:name="T576_27" style:family="text">
      <style:text-properties fo:font-size="10pt" style:font-size-asian="10pt" style:font-name-complex="Arial" style:font-size-complex="10pt"/>
    </style:style>
    <style:style style:name="T576_28" style:family="text">
      <style:text-properties fo:font-size="10pt" style:font-size-asian="10pt" style:font-name-complex="Arial" style:font-size-complex="10pt"/>
    </style:style>
    <style:style style:name="T576_29" style:family="text">
      <style:text-properties fo:font-size="10pt" style:font-size-asian="10pt" style:font-name-complex="Arial" style:font-size-complex="10pt"/>
    </style:style>
    <style:style style:name="T576_30" style:family="text">
      <style:text-properties fo:font-size="10pt" style:font-size-asian="10pt" style:font-name-complex="Arial" style:font-size-complex="10pt"/>
    </style:style>
    <style:style style:name="P5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0pt" style:font-size-asian="10pt" style:font-name-complex="Arial" style:font-size-complex="10pt"/>
    </style:style>
    <style:style style:name="T578_2" style:family="text">
      <style:text-properties fo:font-size="10pt" style:font-size-asian="10pt" style:font-name-complex="Arial" style:font-size-complex="10pt"/>
    </style:style>
    <style:style style:name="T578_3" style:family="text">
      <style:text-properties fo:font-size="10pt" style:font-size-asian="10pt" style:font-name-complex="Arial" style:font-size-complex="10pt"/>
    </style:style>
    <style:style style:name="T578_4" style:family="text">
      <style:text-properties fo:font-size="10pt" style:font-size-asian="10pt" style:font-name-complex="Arial" style:font-size-complex="10pt"/>
    </style:style>
    <style:style style:name="T578_5" style:family="text">
      <style:text-properties fo:font-size="10pt" style:font-size-asian="10pt" style:font-name-complex="Arial" style:font-size-complex="10pt"/>
    </style:style>
    <style:style style:name="T578_6" style:family="text">
      <style:text-properties fo:font-size="10pt" style:font-size-asian="10pt" style:font-name-complex="Arial" style:font-size-complex="10pt"/>
    </style:style>
    <style:style style:name="T578_7" style:family="text">
      <style:text-properties fo:font-size="10pt" style:font-size-asian="10pt" style:font-name-complex="Arial" style:font-size-complex="10pt"/>
    </style:style>
    <style:style style:name="T578_8" style:family="text">
      <style:text-properties fo:font-size="10pt" style:font-size-asian="10pt" style:font-name-complex="Arial" style:font-size-complex="10pt"/>
    </style:style>
    <style:style style:name="T578_9" style:family="text">
      <style:text-properties fo:font-size="10pt" style:font-size-asian="10pt" style:font-name-complex="Arial" style:font-size-complex="10pt"/>
    </style:style>
    <style:style style:name="T578_10" style:family="text">
      <style:text-properties fo:font-size="10pt" style:font-size-asian="10pt" style:font-name-complex="Arial" style:font-size-complex="10pt"/>
    </style:style>
    <style:style style:name="T578_11" style:family="text">
      <style:text-properties fo:font-size="10pt" style:font-size-asian="10pt" style:font-name-complex="Arial" style:font-size-complex="10pt"/>
    </style:style>
    <style:style style:name="T578_12" style:family="text">
      <style:text-properties fo:font-size="10pt" style:font-size-asian="10pt" style:font-name-complex="Arial" style:font-size-complex="10pt"/>
    </style:style>
    <style:style style:name="T578_13" style:family="text">
      <style:text-properties fo:font-size="10pt" style:font-size-asian="10pt" style:font-name-complex="Arial" style:font-size-complex="10pt"/>
    </style:style>
    <style:style style:name="T578_14" style:family="text">
      <style:text-properties fo:font-size="10pt" style:font-size-asian="10pt" style:font-name-complex="Arial" style:font-size-complex="10pt"/>
    </style:style>
    <style:style style:name="T578_15" style:family="text">
      <style:text-properties fo:font-size="10pt" style:font-size-asian="10pt" style:font-name-complex="Arial" style:font-size-complex="10pt"/>
    </style:style>
    <style:style style:name="T578_16" style:family="text">
      <style:text-properties fo:font-size="10pt" style:font-size-asian="10pt" style:font-name-complex="Arial" style:font-size-complex="10pt"/>
    </style:style>
    <style:style style:name="T578_17" style:family="text">
      <style:text-properties fo:font-size="10pt" style:font-size-asian="10pt" style:font-name-complex="Arial" style:font-size-complex="10pt"/>
    </style:style>
    <style:style style:name="P57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font-size="10pt" style:font-size-asian="10pt" style:font-name-complex="Arial" style:font-size-complex="10pt"/>
    </style:style>
    <style:style style:name="T580_2" style:family="text">
      <style:text-properties fo:font-size="10pt" style:font-size-asian="10pt" style:font-name-complex="Arial" style:font-size-complex="10pt"/>
    </style:style>
    <style:style style:name="T580_3" style:family="text">
      <style:text-properties fo:font-size="10pt" style:font-size-asian="10pt" style:font-name-complex="Arial" style:font-size-complex="10pt"/>
    </style:style>
    <style:style style:name="T580_4" style:family="text">
      <style:text-properties fo:font-size="10pt" style:font-size-asian="10pt" style:font-name-complex="Arial" style:font-size-complex="10pt"/>
    </style:style>
    <style:style style:name="T580_5" style:family="text">
      <style:text-properties fo:font-size="10pt" style:font-size-asian="10pt" style:font-name-complex="Arial" style:font-size-complex="10pt"/>
    </style:style>
    <style:style style:name="P581" style:family="paragraph" style:parent-style-name="Normal">
      <style:paragraph-properties fo:text-align="justify"/>
    </style:style>
    <style:style style:name="T5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1_2" style:family="text">
      <style:text-properties fo:font-size="10pt" style:font-size-asian="10pt" style:font-name-complex="Arial" style:font-size-complex="10pt"/>
    </style:style>
    <style:style style:name="T581_3" style:family="text">
      <style:text-properties fo:font-size="10pt" style:font-size-asian="10pt" style:font-name-complex="Arial" style:font-size-complex="10pt"/>
    </style:style>
    <style:style style:name="T581_4" style:family="text">
      <style:text-properties fo:font-size="10pt" style:font-size-asian="10pt" style:font-name-complex="Arial" style:font-size-complex="10pt"/>
    </style:style>
    <style:style style:name="T581_5" style:family="text">
      <style:text-properties fo:font-size="10pt" style:font-size-asian="10pt" style:font-name-complex="Arial" style:font-size-complex="10pt"/>
    </style:style>
    <style:style style:name="T581_6" style:family="text">
      <style:text-properties fo:font-size="10pt" style:font-size-asian="10pt" style:font-name-complex="Arial" style:font-size-complex="10pt"/>
    </style:style>
    <style:style style:name="T581_7" style:family="text">
      <style:text-properties fo:font-size="10pt" style:font-size-asian="10pt" style:font-name-complex="Arial" style:font-size-complex="10pt"/>
    </style:style>
    <style:style style:name="T581_8" style:family="text">
      <style:text-properties fo:font-size="10pt" style:font-size-asian="10pt" style:font-name-complex="Arial" style:font-size-complex="10pt"/>
    </style:style>
    <style:style style:name="T581_9" style:family="text">
      <style:text-properties fo:font-size="10pt" style:font-size-asian="10pt" style:font-name-complex="Arial" style:font-size-complex="10pt"/>
    </style:style>
    <style:style style:name="T581_10" style:family="text">
      <style:text-properties fo:font-size="10pt" style:font-size-asian="10pt" style:font-name-complex="Arial" style:font-size-complex="10pt"/>
    </style:style>
    <style:style style:name="T581_11" style:family="text">
      <style:text-properties fo:font-size="10pt" style:font-size-asian="10pt" style:font-name-complex="Arial" style:font-size-complex="10pt"/>
    </style:style>
    <style:style style:name="T581_12" style:family="text">
      <style:text-properties fo:font-size="10pt" style:font-size-asian="10pt" style:font-name-complex="Arial" style:font-size-complex="10pt"/>
    </style:style>
    <style:style style:name="T581_13" style:family="text">
      <style:text-properties fo:font-size="10pt" style:font-size-asian="10pt" style:font-name-complex="Arial" style:font-size-complex="10pt"/>
    </style:style>
    <style:style style:name="T581_14" style:family="text">
      <style:text-properties fo:font-size="10pt" style:font-size-asian="10pt" style:font-name-complex="Arial" style:font-size-complex="10pt"/>
    </style:style>
    <style:style style:name="T581_15" style:family="text">
      <style:text-properties fo:font-size="10pt" style:font-size-asian="10pt" style:font-name-complex="Arial" style:font-size-complex="10pt"/>
    </style:style>
    <style:style style:name="T581_16" style:family="text">
      <style:text-properties fo:font-size="10pt" style:font-size-asian="10pt" style:font-name-complex="Arial" style:font-size-complex="10pt"/>
    </style:style>
    <style:style style:name="T581_17" style:family="text">
      <style:text-properties fo:font-size="10pt" style:font-size-asian="10pt" style:font-name-complex="Arial" style:font-size-complex="10pt"/>
    </style:style>
    <style:style style:name="P5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8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font-size="10pt" style:font-size-asian="10pt" style:font-name-complex="Arial" style:font-size-complex="10pt"/>
    </style:style>
    <style:style style:name="T586_2" style:family="text">
      <style:text-properties fo:font-size="10pt" style:font-size-asian="10pt" style:font-name-complex="Arial" style:font-size-complex="10pt"/>
    </style:style>
    <style:style style:name="T586_3" style:family="text">
      <style:text-properties fo:font-size="10pt" style:font-size-asian="10pt" style:font-name-complex="Arial" style:font-size-complex="10pt"/>
    </style:style>
    <style:style style:name="T586_4" style:family="text">
      <style:text-properties fo:font-size="10pt" style:font-size-asian="10pt" style:font-name-complex="Arial" style:font-size-complex="10pt"/>
    </style:style>
    <style:style style:name="T586_5" style:family="text">
      <style:text-properties fo:font-size="10pt" style:font-size-asian="10pt" style:font-name-complex="Arial" style:font-size-complex="10pt"/>
    </style:style>
    <style:style style:name="T586_6" style:family="text">
      <style:text-properties fo:font-size="10pt" style:font-size-asian="10pt" style:font-name-complex="Arial" style:font-size-complex="10pt"/>
    </style:style>
    <style:style style:name="T586_7" style:family="text">
      <style:text-properties fo:font-size="10pt" style:font-size-asian="10pt" style:font-name-complex="Arial" style:font-size-complex="10pt"/>
    </style:style>
    <style:style style:name="T586_8" style:family="text">
      <style:text-properties fo:font-size="10pt" style:font-size-asian="10pt" style:font-name-complex="Arial" style:font-size-complex="10pt"/>
    </style:style>
    <style:style style:name="T586_9" style:family="text">
      <style:text-properties fo:font-size="10pt" style:font-size-asian="10pt" style:font-name-complex="Arial" style:font-size-complex="10pt"/>
    </style:style>
    <style:style style:name="T586_10" style:family="text">
      <style:text-properties fo:font-size="10pt" style:font-size-asian="10pt" style:font-name-complex="Arial" style:font-size-complex="10pt"/>
    </style:style>
    <style:style style:name="T586_11" style:family="text">
      <style:text-properties fo:font-size="10pt" style:font-size-asian="10pt" style:font-name-complex="Arial" style:font-size-complex="10pt"/>
    </style:style>
    <style:style style:name="T586_12" style:family="text">
      <style:text-properties fo:font-size="10pt" style:font-size-asian="10pt" style:font-name-complex="Arial" style:font-size-complex="10pt"/>
    </style:style>
    <style:style style:name="P587" style:family="paragraph" style:parent-style-name="Normal">
      <style:paragraph-properties fo:text-align="justify"/>
    </style:style>
    <style:style style:name="T587_1" style:family="text">
      <style:text-properties fo:font-size="10pt" style:font-size-asian="10pt" style:font-name-complex="Arial" style:font-size-complex="10pt"/>
    </style:style>
    <style:style style:name="P58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9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89_1" style:family="text">
      <style:text-properties fo:font-size="10pt" style:font-size-asian="10pt" style:font-name-complex="Arial" style:font-size-complex="10pt" fo:font-weight="bold" style:font-weight-asian="bold"/>
    </style:style>
    <style:style style:name="T589_2" style:family="text">
      <style:text-properties fo:font-size="10pt" style:font-size-asian="10pt" style:font-name-complex="Arial" style:font-size-complex="10pt"/>
    </style:style>
    <style:style style:name="P59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91" style:family="paragraph" style:parent-style-name="Normal"/>
    <style:style style:name="T591_1" style:family="text">
      <style:text-properties fo:color="#000000" fo:font-size="10pt" style:font-size-asian="10pt" style:font-size-complex="10pt" fo:font-weight="bold" style:font-weight-asian="bold" style:font-weight-complex="bold"/>
    </style:style>
    <style:style style:name="P592" style:family="paragraph" style:parent-style-name="Normal">
      <style:text-properties fo:language-asian="en" fo:country-asian="GB" style:letter-kerning="true"/>
    </style:style>
    <style:style style:name="P593" style:family="paragraph" style:parent-style-name="Normal">
      <style:paragraph-properties fo:text-align="justify"/>
    </style:style>
    <style:style style:name="T593_1" style:family="text">
      <style:text-properties fo:font-size="10pt" style:font-size-asian="10pt" style:font-size-complex="10pt"/>
    </style:style>
    <style:style style:name="P594" style:family="paragraph" style:parent-style-name="Normal">
      <style:paragraph-properties fo:text-align="justify"/>
      <style:text-properties fo:language-asian="en" fo:country-asian="GB" style:letter-kerning="true"/>
    </style:style>
    <style:style style:name="P595" style:family="paragraph" style:parent-style-name="Normal">
      <style:paragraph-properties fo:text-align="justify"/>
    </style:style>
    <style:style style:name="T595_1" style:family="text">
      <style:text-properties fo:font-size="10pt" style:font-size-asian="10pt" style:font-size-complex="10pt"/>
    </style:style>
    <style:style style:name="P596" style:family="paragraph" style:parent-style-name="Normal">
      <style:paragraph-properties fo:text-align="justify"/>
      <style:text-properties fo:language-asian="en" fo:country-asian="GB" style:letter-kerning="true"/>
    </style:style>
    <style:style style:name="P597" style:family="paragraph" style:parent-style-name="Normal">
      <style:paragraph-properties fo:text-align="justify"/>
    </style:style>
    <style:style style:name="T597_1" style:family="text">
      <style:text-properties fo:color="#000000" fo:font-size="10pt" style:font-size-asian="10pt" style:font-size-complex="10pt"/>
    </style:style>
    <style:style style:name="T597_2" style:family="text">
      <style:text-properties fo:color="#000000" fo:font-size="10pt" style:font-size-asian="10pt" style:font-size-complex="10pt"/>
    </style:style>
    <style:style style:name="T597_3" style:family="text">
      <style:text-properties fo:color="#000000" fo:font-size="10pt" style:font-size-asian="10pt" style:font-size-complex="10pt"/>
    </style:style>
    <style:style style:name="T597_4" style:family="text">
      <style:text-properties fo:color="#000000" fo:font-size="10pt" style:font-size-asian="10pt" style:font-size-complex="10pt"/>
    </style:style>
    <style:style style:name="T597_5" style:family="text">
      <style:text-properties fo:color="#000000" fo:font-size="10pt" style:font-size-asian="10pt" style:font-size-complex="10pt"/>
    </style:style>
    <style:style style:name="T597_6" style:family="text">
      <style:text-properties fo:color="#000000" fo:font-size="10pt" style:font-size-asian="10pt" style:font-size-complex="10pt"/>
    </style:style>
    <style:style style:name="T597_7" style:family="text">
      <style:text-properties fo:color="#000000" fo:font-size="10pt" style:font-size-asian="10pt" style:font-size-complex="10pt"/>
    </style:style>
    <style:style style:name="T597_8" style:family="text">
      <style:text-properties fo:color="#000000" fo:font-size="10pt" style:font-size-asian="10pt" style:font-size-complex="10pt"/>
    </style:style>
    <style:style style:name="T597_9" style:family="text">
      <style:text-properties fo:color="#000000" fo:font-size="10pt" style:font-size-asian="10pt" style:font-size-complex="10pt"/>
    </style:style>
    <style:style style:name="T597_10" style:family="text">
      <style:text-properties fo:color="#000000" fo:font-size="10pt" style:font-size-asian="10pt" style:font-size-complex="10pt"/>
    </style:style>
    <style:style style:name="P598" style:family="paragraph" style:parent-style-name="Normal">
      <style:paragraph-properties fo:text-align="justify"/>
      <style:text-properties fo:language-asian="en" fo:country-asian="GB" style:letter-kerning="true"/>
    </style:style>
    <style:style style:name="P599" style:family="paragraph" style:parent-style-name="Annotation_20_text">
      <style:paragraph-properties fo:text-align="justify"/>
    </style:style>
    <style:style style:name="T599_1" style:family="text">
      <style:text-properties fo:color="#000000" style:font-name-complex="Arial" fo:font-weight="bold" style:font-weight-asian="bold" style:font-weight-complex="bold"/>
    </style:style>
    <style:style style:name="P600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fo:font-size="10pt" style:font-size-asian="10pt" style:font-size-complex="10pt"/>
    </style:style>
    <style:style style:name="P602" style:family="paragraph" style:parent-style-name="Normal">
      <style:paragraph-properties fo:text-align="justify"/>
      <style:text-properties fo:language-asian="en" fo:country-asian="GB" style:letter-kerning="true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fo:font-size="10pt" style:font-size-asian="10pt" style:font-size-complex="10pt"/>
    </style:style>
    <style:style style:name="T603_2" style:family="text">
      <style:text-properties fo:font-size="10pt" style:font-size-asian="10pt" style:font-size-complex="10pt"/>
    </style:style>
    <style:style style:name="P604" style:family="paragraph" style:parent-style-name="Normal">
      <style:paragraph-properties fo:text-align="justify"/>
      <style:text-properties fo:language-asian="en" fo:country-asian="GB" style:letter-kerning="true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font-size="10pt" style:font-size-asian="10pt" style:font-size-complex="10pt"/>
    </style:style>
    <style:style style:name="P606" style:family="paragraph" style:parent-style-name="Normal">
      <style:paragraph-properties fo:text-align="justify"/>
      <style:text-properties fo:language-asian="en" fo:country-asian="GB" style:letter-kerning="true"/>
    </style:style>
    <style:style style:name="P607" style:family="paragraph" style:parent-style-name="Normal">
      <style:paragraph-properties fo:text-align="justify"/>
    </style:style>
    <style:style style:name="T607_1" style:family="text">
      <style:text-properties fo:font-size="10pt" style:font-size-asian="10pt" style:font-size-complex="10pt"/>
    </style:style>
    <style:style style:name="P608" style:family="paragraph" style:parent-style-name="Normal">
      <style:paragraph-properties fo:text-align="justify"/>
      <style:text-properties fo:language-asian="en" fo:country-asian="GB" style:letter-kerning="true"/>
    </style:style>
    <style:style style:name="P609" style:family="paragraph" style:parent-style-name="Annotation_20_text">
      <style:paragraph-properties fo:text-align="justify"/>
    </style:style>
    <style:style style:name="T609_1" style:family="text">
      <style:text-properties fo:color="#000000" style:font-name-complex="Arial" fo:font-weight="bold" style:font-weight-asian="bold" style:font-weight-complex="bold"/>
    </style:style>
    <style:style style:name="P610" style:family="paragraph" style:parent-style-name="Annotation_20_text">
      <style:paragraph-properties fo:text-align="justify"/>
      <style:text-properties fo:color="#000000" style:font-name-complex="Arial" fo:font-weight="bold" style:font-weight-asian="bold" style:font-weight-complex="bold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fo:font-size="10pt" style:font-size-asian="10pt" style:font-size-complex="10pt"/>
    </style:style>
    <style:style style:name="P612" style:family="paragraph" style:parent-style-name="Normal">
      <style:paragraph-properties fo:text-align="justify"/>
      <style:text-properties fo:language-asian="en" fo:country-asian="GB" style:letter-kerning="true"/>
    </style:style>
    <style:style style:name="P613" style:family="paragraph" style:parent-style-name="Normal">
      <style:paragraph-properties fo:text-align="justify"/>
    </style:style>
    <style:style style:name="T613_1" style:family="text">
      <style:text-properties fo:font-size="10pt" style:font-size-asian="10pt" style:font-size-complex="10pt"/>
    </style:style>
    <style:style style:name="P614" style:family="paragraph" style:parent-style-name="Normal">
      <style:paragraph-properties fo:text-align="justify"/>
      <style:text-properties fo:language-asian="en" fo:country-asian="GB" style:letter-kerning="true"/>
    </style:style>
    <style:style style:name="Table14" style:family="table">
      <style:table-properties table:align="left" style:width="16.252cm" fo:margin-left="-0.009cm"/>
    </style:style>
    <style:style style:name="Column55" style:family="table-column">
      <style:table-column-properties style:column-width="4.251cm"/>
    </style:style>
    <style:style style:name="Column56" style:family="table-column">
      <style:table-column-properties style:column-width="4cm"/>
    </style:style>
    <style:style style:name="Column57" style:family="table-column">
      <style:table-column-properties style:column-width="3.501cm"/>
    </style:style>
    <style:style style:name="Column58" style:family="table-column">
      <style:table-column-properties style:column-width="4.5cm"/>
    </style:style>
    <style:style style:name="Row47" style:family="table-row"/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text-align="justify" fo:line-height="100%" fo:margin-bottom="0cm"/>
    </style:style>
    <style:style style:name="T6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text-align="justify" fo:line-height="100%" fo:margin-bottom="0cm"/>
    </style:style>
    <style:style style:name="T6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6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17" style:family="paragraph" style:parent-style-name="Normal">
      <style:paragraph-properties fo:text-align="justify" fo:line-height="100%" fo:margin-bottom="0cm"/>
    </style:style>
    <style:style style:name="T6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7_3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7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18" style:family="paragraph" style:parent-style-name="Normal">
      <style:paragraph-properties fo:text-align="justify" fo:line-height="100%" fo:margin-bottom="0cm"/>
    </style:style>
    <style:style style:name="T6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text-align="justify" fo:line-height="100%" fo:margin-bottom="0cm"/>
    </style:style>
    <style:style style:name="T6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text-align="justify" fo:line-height="100%" fo:margin-bottom="0cm"/>
    </style:style>
    <style:style style:name="T6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1" style:family="paragraph" style:parent-style-name="Normal">
      <style:paragraph-properties fo:text-align="justify" fo:line-height="100%" fo:margin-bottom="0cm"/>
    </style:style>
    <style:style style:name="T6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2" style:family="paragraph" style:parent-style-name="Normal">
      <style:paragraph-properties fo:text-align="justify" fo:line-height="100%" fo:margin-bottom="0cm"/>
    </style:style>
    <style:style style:name="T6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24" style:family="paragraph" style:parent-style-name="Normal">
      <style:paragraph-properties fo:text-align="justify"/>
    </style:style>
    <style:style style:name="T624_1" style:family="text">
      <style:text-properties fo:font-size="10pt" style:font-size-asian="10pt" style:font-name-complex="Arial" style:font-size-complex="10pt"/>
    </style:style>
    <style:style style:name="P62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</office:automatic-styles>
  <office:body>
    <office:text>
      <text:tracked-changes text:track-changes="true">
        <text:changed-region xml:id="R_0_1" text:id="R_0_1">
          <text:insertion>
            <office:change-info>
              <dc:creator>Hilda Mindaa</dc:creator>
              <dc:date>2026-08-04T17:34:00</dc:date>
            </office:change-info>
          </text:insertion>
        </text:changed-region>
        <text:changed-region xml:id="R_0_2" text:id="R_0_2">
          <text:insertion>
            <office:change-info>
              <dc:creator>Hilda Mindaa</dc:creator>
              <dc:date>2026-08-04T19:32:00</dc:date>
            </office:change-info>
          </text:insertion>
        </text:changed-region>
      </text:tracked-changes>
      <text:h text:style-name="P1" text:outline-level="2"><text:change-start text:change-id="R_0_1"/><text:span text:style-name="T1_1"><text:s/></text:span><text:change-end text:change-id="R_0_1"/></text:h>
      <text:h text:style-name="P2" text:outline-level="2"><text:span text:style-name="T2_1"><text:s text:c="51"/></text:span><text:span text:style-name="T2_2">Annual<text:s/>Review<text:s/>Template<text:s/></text:span></text:h>
      <text:p text:style-name="P3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4"><text:span text:style-name="T4_1">Title:<text:s text:c="2"/></text:span><text:span text:style-name="T4_2">South<text:s/>Sudan<text:s/>Peacebuilding<text:s/>Programme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5"><text:span text:style-name="T5_1">Programme<text:s/>Value<text:s/>£<text:s/>(full<text:s/>life):<text:s/></text:span><text:span text:style-name="T5_2">£2</text:span><text:span text:style-name="T5_3">0,000,000<text:s/></text:span></text:p>
          </table:table-cell>
          <table:covered-table-cell/>
          <table:table-cell table:style-name="Cell3">
            <text:p text:style-name="P6"><text:span text:style-name="T6_1">Review<text:s/>date:<text:s/></text:span><text:span text:style-name="T6_2">July<text:s/>2026</text:span></text:p>
          </table:table-cell>
        </table:table-row>
        <table:table-row table:style-name="Row3">
          <table:table-cell table:style-name="Cell4">
            <text:p text:style-name="P7"><text:span text:style-name="T7_1">Programme<text:s/></text:span><text:span text:style-name="T7_2">Code<text:s/>:</text:span><text:span text:style-name="T7_3"><text:s/></text:span><text:span text:style-name="T7_4">[AMP<text:s/>ID#]</text:span><text:span text:style-name="T7_5"><text:s/></text:span><text:span text:style-name="T7_6">301408</text:span></text:p>
            <text:p text:style-name="P8"/>
          </table:table-cell>
          <table:table-cell table:style-name="Cell5">
            <text:p text:style-name="P9"><text:span text:style-name="T9_1">AMP<text:s/>start<text:s/>date:</text:span><text:span text:style-name="T9_2"><text:s/></text:span><text:span text:style-name="T9_3">26/04/2023</text:span></text:p>
          </table:table-cell>
          <table:table-cell table:style-name="Cell6">
            <text:p text:style-name="P10"><text:span text:style-name="T10_1">AMP<text:s/>end<text:s/>date:</text:span><text:span text:style-name="T10_2"><text:s/></text:span><text:span text:style-name="T10_3">31</text:span><text:span text:style-name="T10_4">/10/</text:span><text:span text:style-name="T10_5"><text:s/>2026</text:span></text:p>
          </table:table-cell>
        </table:table-row>
      </table:table>
      <text:p text:style-name="P11"/>
      <text:p text:style-name="P12"><text:span text:style-name="T12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3"><text:span text:style-name="T13_1">Year</text:span></text:p>
          </table:table-cell>
          <table:table-cell table:style-name="Cell8">
            <text:p text:style-name="P14"><text:span text:style-name="T14_1">23-24</text:span></text:p>
          </table:table-cell>
          <table:table-cell table:style-name="Cell9">
            <text:p text:style-name="P15"><text:span text:style-name="T15_1">24-25</text:span></text:p>
          </table:table-cell>
          <table:table-cell table:style-name="Cell10">
            <text:p text:style-name="P16"><text:span text:style-name="T16_1">25-26</text:span></text:p>
          </table:table-cell>
          <table:table-cell table:style-name="Cell11">
            <text:p text:style-name="P17"/>
          </table:table-cell>
          <table:table-cell table:style-name="Cell12">
            <text:p text:style-name="P18"/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</table:table-row>
        <table:table-row table:style-name="Row5">
          <table:table-cell table:style-name="Cell16">
            <text:p text:style-name="P22"><text:span text:style-name="T22_1">Overall<text:s/>Output<text:s/>Score</text:span></text:p>
          </table:table-cell>
          <table:table-cell table:style-name="Cell17">
            <text:p text:style-name="P23"><text:span text:style-name="T23_1">A</text:span></text:p>
          </table:table-cell>
          <table:table-cell table:style-name="Cell18">
            <text:p text:style-name="P24"><text:span text:style-name="T24_1">A</text:span></text:p>
          </table:table-cell>
          <table:table-cell table:style-name="Cell19">
            <text:p text:style-name="P25"><text:span text:style-name="T25_1">A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</table:table-row>
        <table:table-row table:style-name="Row6">
          <table:table-cell table:style-name="Cell25">
            <text:p text:style-name="P31"><text:span text:style-name="T31_1">Overall<text:s/>programme<text:s/>risk<text:s/>rating</text:span></text:p>
          </table:table-cell>
          <table:table-cell table:style-name="Cell26">
            <text:p text:style-name="P32"><text:span text:style-name="T32_1">Major</text:span></text:p>
          </table:table-cell>
          <table:table-cell table:style-name="Cell27">
            <text:p text:style-name="P33"><text:span text:style-name="T33_1">Major</text:span></text:p>
          </table:table-cell>
          <table:table-cell table:style-name="Cell28">
            <text:p text:style-name="P34"><text:span text:style-name="T34_1">Major</text:span></text:p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</table:table-row>
      </table:table>
      <text:p text:style-name="P40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1"><text:span text:style-name="T41_1">DevTracker<text:s/>Link<text:s/>to<text:s/>Business<text:s/>Case:<text:s/></text:span></text:p>
          </table:table-cell>
          <table:table-cell table:style-name="Cell35">
            <text:p text:style-name="P42"><text:span text:style-name="T42_1"><text:a xlink:type="simple" office:target-frame-name="_blank" xlink:href="https://devtracker.fcdo.gov.uk/programme/GB-GOV-1-301408/documents"><text:span text:style-name="T42_2">https://devtracker.fcdo.gov.uk/programme/GB-GOV-1-301408/documents</text:span></text:a></text:span><text:span text:style-name="T42_3"> </text:span></text:p>
          </table:table-cell>
        </table:table-row>
        <table:table-row table:style-name="Row8">
          <table:table-cell table:style-name="Cell36">
            <text:p text:style-name="P43"><text:span text:style-name="T43_1">DevTracker<text:s/>Link<text:s/>to<text:s/>results<text:s/>framework:<text:s/></text:span></text:p>
          </table:table-cell>
          <table:table-cell table:style-name="Cell37">
            <text:p text:style-name="P44"><text:span text:style-name="T44_1"><text:a xlink:type="simple" office:target-frame-name="_blank" xlink:href="https://devtracker.fcdo.gov.uk/programme/GB-GOV-1-301408/documents"><text:span text:style-name="T44_2">https://devtracker.fcdo.gov.uk/programme/GB-GOV-1-301408/documents</text:span></text:a></text:span><text:span text:style-name="T44_3"> </text:span></text:p>
          </table:table-cell>
        </table:table-row>
      </table:table>
      <text:p text:style-name="P45"/>
      <text:p text:style-name="P46"><text:span text:style-name="T46_1">A.<text:s/>SUMMARY<text:s/>AND<text:s/>OVERVIEW<text:s/></text:span></text:p>
      <text:p text:style-name="P47"/>
      <text:p text:style-name="P48"><text:span text:style-name="T48_1">The </text:span><text:span text:style-name="T48_2">South<text:s/>Sudan<text:s/>Peacebuilding<text:s/>Programme<text:s/>(SSPP)</text:span><text:span text:style-name="T48_3"> is<text:s/>the<text:s/>core<text:s/>programmatic<text:s/>vehicle<text:s/>for delivering<text:s/>the<text:s/>UK’s<text:s/>peace<text:s/>and<text:s/>stability objectives in<text:s/>South<text:s/>Sudan.<text:s/>Since<text:s/>2023<text:s/>the<text:s/>programme<text:s/>has<text:s/></text:span><text:span text:style-name="T48_4">deliver</text:span><text:span text:style-name="T48_5">ed<text:s/>through<text:s/></text:span><text:span text:style-name="T48_6">three<text:s/></text:span><text:span text:style-name="T48_7">impl</text:span><text:span text:style-name="T48_8">e</text:span><text:span text:style-name="T48_9">menting<text:s/></text:span><text:span text:style-name="T48_10">part</text:span><text:span text:style-name="T48_11">ners</text:span><text:span text:style-name="T48_12">,<text:s/></text:span><text:span text:style-name="T48_13">who<text:s/></text:span><text:span text:style-name="T48_14">have<text:s/></text:span><text:span text:style-name="T48_15">separately<text:s/></text:span><text:span text:style-name="T48_16">foc</text:span><text:span text:style-name="T48_17">us</text:span><text:span text:style-name="T48_18">e</text:span><text:span text:style-name="T48_19">d</text:span><text:span text:style-name="T48_20"><text:s/>on:</text:span></text:p>
      <text:p text:style-name="P49"/>
      <text:list text:style-name="LS2" xml:id="list0">
        <text:list-item>
          <text:p text:style-name="P50"><text:span text:style-name="T50_1">Building<text:s/>the<text:s/>capabilities<text:s/>of<text:s/>local<text:s/>communities,<text:s/>including<text:s/>women,<text:s/>in<text:s/>conflict<text:s/>hotspots<text:s/>to<text:s/>manage,<text:s/>reduce,<text:s/>and<text:s/>prevent<text:s/>violent<text:s/>conflict<text:s/>in<text:s/>increasingly<text:s/>inclusive<text:s/>ways;</text:span></text:p>
        </text:list-item>
        <text:list-item>
          <text:p text:style-name="P51"><text:span text:style-name="T51_1">Deploying technical<text:s/>experts<text:s/>to<text:s/>the<text:s/>peace<text:s/>agreement<text:s/>and<text:s/>ceasefire monitoring mechanisms (RJMEC<text:s/>and<text:s/>CTSAMVM) to<text:s/>strengthen<text:s/>their<text:s/>capabilities and<text:s/>advance<text:s/>the peace<text:s/>agreement;<text:s/>and</text:span></text:p>
        </text:list-item>
        <text:list-item>
          <text:p text:style-name="P52"><text:span text:style-name="T52_1">Producing bespoke,<text:s/>demand-driven<text:s/>conflict<text:s/>and<text:s/>political<text:s/>economy<text:s/>analysis<text:s/>to<text:s/>inform<text:s/>UK<text:s/>policy<text:s/>and<text:s/>programming, and<text:s/>improve<text:s/>the<text:s/>conflict<text:s/>sensitivity<text:s/>of local, national and international partners<text:s/>in<text:s/>South<text:s/>Sudan.</text:span></text:p>
        </text:list-item>
      </text:list>
      <text:p text:style-name="P53"/>
      <text:p text:style-name="P54"><text:span text:style-name="T54_1">This<text:s/>annual<text:s/>review<text:s/>evaluates<text:s/>progress<text:s/>of<text:s/>the<text:s/>SSPP<text:s/>between<text:s/>1<text:s/>April<text:s/>202</text:span><text:span text:style-name="T54_2">5</text:span><text:span text:style-name="T54_3"> and<text:s/>31<text:s/>March<text:s/>202</text:span><text:span text:style-name="T54_4">6</text:span><text:span text:style-name="T54_5">.<text:s/>The<text:s/>SSPP<text:s/>has<text:s/>been<text:s/>graded </text:span><text:span text:style-name="T54_6">A</text:span><text:span text:style-name="T54_7">.</text:span><text:span text:style-name="T54_8"> The<text:s/>programme<text:s/>budget<text:s/>for<text:s/>year </text:span><text:span text:style-name="T54_9">3</text:span><text:span text:style-name="T54_10"> (April<text:s/>202</text:span><text:span text:style-name="T54_11">5</text:span><text:span text:style-name="T54_12"> –<text:s/>March<text:s/>2025)<text:s/>was<text:s/>£</text:span><text:span text:style-name="T54_13">4,642,381</text:span><text:span text:style-name="T54_14">,<text:s/>and<text:s/>final<text:s/>spend<text:s/>was<text:s/>£</text:span><text:span text:style-name="T54_15">4,445,888<text:s/></text:span><text:span text:style-name="T54_16">with<text:s/>ICF<text:s/>amounting<text:s/>to<text:s/>£</text:span><text:span text:style-name="T54_17">286,727<text:s/>during<text:s/>that<text:s/>period</text:span><text:span text:style-name="T54_18">.</text:span><text:span text:style-name="T54_19"> The<text:s/>annual<text:s/>review was<text:s/>carried<text:s/>out<text:s/>by<text:s/>the<text:s/>BEJ SSPP programme team<text:s/>and<text:s/>included<text:s/>the<text:s/>review<text:s/>of p</text:span><text:span text:style-name="T54_20">artner</text:span><text:span text:style-name="T54_21"> quarterly<text:s/>reporting</text:span><text:span text:style-name="T54_22"><text:s/>and<text:s/></text:span><text:span text:style-name="T54_23">progress<text:s/>against<text:s/></text:span><text:span text:style-name="T54_24">the<text:s/>SSPP<text:s/>results<text:s/>framework,<text:s/>and<text:s/></text:span><text:span text:style-name="T54_25">routine<text:s/>discuss</text:span><text:span text:style-name="T54_26">ion</text:span><text:span text:style-name="T54_27"><text:s/></text:span><text:span text:style-name="T54_28">with delivery<text:s/>partners,<text:s/>downstream<text:s/>partners,<text:s/>project<text:s/>beneficiary<text:s/>organisations<text:s/>including<text:s/>international<text:s/>non-governmental organisations (INGOs)</text:span><text:span text:style-name="T54_29"><text:s/>and<text:s/></text:span><text:span text:style-name="T54_30">national non-governmental<text:s/>organisations<text:s/>(NNGOs). </text:span></text:p>
      <text:p text:style-name="P55"/>
      <text:p text:style-name="P56"><text:span text:style-name="T56_1">Summary<text:s/>supporting<text:s/>narrative<text:s/>for<text:s/>the<text:s/>overall<text:s/>score<text:s/>in<text:s/>this<text:s/>review<text:s/></text:span><text:span text:style-name="T56_2">[1-2<text:s/>paragraphs]</text:span></text:p>
      <text:p text:style-name="P57"/>
      <text:p text:style-name="P58"><text:span text:style-name="T58_1">The<text:s/>South<text:s/>Sudan<text:s/>Peacebuilding<text:s/>Programme<text:s/>delivered<text:s/>strong<text:s/>results<text:s/>across<text:s/>its<text:s/>three<text:s/>pillars—community<text:s/>peacebuilding<text:s/>(POF),<text:s/>conflict<text:s/>sensitivity<text:s/>and<text:s/>analysis<text:s/>(CAPAF),<text:s/>and<text:s/>support<text:s/>to<text:s/>the<text:s/>peace<text:s/>process<text:s/>(TASSPP)—in<text:s/>an<text:s/>exceptionally<text:s/>challenging<text:s/>context<text:s/>marked<text:s/>by<text:s/>escalating<text:s/>political<text:s/>tensions,<text:s/>renewed<text:s/>violence,<text:s/>economic<text:s/>deterioration<text:s/>and<text:s/>shrinking<text:s/>aid<text:s/>resources.<text:s/></text:span></text:p>
      <text:p text:style-name="P59"/>
      <text:p text:style-name="P60"><text:span text:style-name="T60_1">The<text:s/>programme<text:s/>achieved<text:s/>all<text:s/>output<text:s/>indicators,<text:s/>apart<text:s/>from<text:s/>output<text:s/>2<text:s/>which<text:s/>was<text:s/>paused<text:s/>due<text:s/>to<text:s/>ODA<text:s/>cuts<text:s/>and<text:s/>delays<text:s/>in<text:s/>national<text:s/>elections.<text:s/>Given<text:s/>this,<text:s/>the<text:s/>programme<text:s/>merits<text:s/>an<text:s/></text:span><text:span text:style-name="T60_2">A<text:s/>rating</text:span><text:span text:style-name="T60_3"><text:s/>for<text:s/>the<text:s/>annual<text:s/>review:<text:s/>it<text:s/>met<text:s/>or<text:s/>exceeded<text:s/>the<text:s/>majority<text:s/>of<text:s/>its<text:s/>planned<text:s/>outputs,<text:s/>demonstrated<text:s/>clear<text:s/>evidence<text:s/>of<text:s/>impact<text:s/>and<text:s/>adaptation,<text:s/>and<text:s/>made<text:s/>an<text:s/>important<text:s/>contribution<text:s/>to<text:s/>sustaining<text:s/>peacebuilding<text:s/>capacity<text:s/>and<text:s/>conflict-sensitive<text:s/>engagement<text:s/>in<text:s/>South<text:s/>Sudan<text:s/>at<text:s/>a<text:s/>critical<text:s/>moment.</text:span></text:p>
      <text:p text:style-name="P61"/>
      <text:p text:style-name="P62"><text:span text:style-name="T62_1">Through<text:s/>the<text:s/></text:span><text:span text:style-name="T62_2">Peacebuilding<text:s/>Opportunities<text:s/>Fund<text:s/>(POF),</text:span><text:span text:style-name="T62_3"><text:s/>the<text:s/>programme<text:s/>strengthened<text:s/>locally</text:span><text:span text:style-name="T62_4">-</text:span><text:span text:style-name="T62_5">led<text:s/>peace<text:s/>architecture<text:s/>across<text:s/>Jonglei,<text:s/>GPAA,<text:s/>Lakes<text:s/>and<text:s/>Warrap,<text:s/>contributing<text:s/>to<text:s/>reductions<text:s/>in<text:s/>revenge<text:s/></text:span><text:span text:style-name="T62_6">killings<text:s/>and<text:s/>intercommunal<text:s/>violence,<text:s/>greater<text:s/>use<text:s/>of<text:s/>dialogue<text:s/>and<text:s/>mediation<text:s/>mechanisms,<text:s/>and<text:s/>stronger<text:s/>participation<text:s/>of<text:s/>women<text:s/>and<text:s/>youth<text:s/>in<text:s/>peace<text:s/>processes.</text:span><text:span text:style-name="T62_7"><text:s/></text:span><text:span text:style-name="T62_8">Peace<text:s/>dialogues<text:s/>contributed<text:s/>to<text:s/>a<text:s/>measurable<text:s/>reduction<text:s/>in<text:s/>revenge<text:s/>killings,<text:s/>inter-age-set<text:s/>violence<text:s/>and<text:s/>retaliatory<text:s/>mobilisation<text:s/>across<text:s/>target<text:s/>areas.<text:s/></text:span><text:span text:style-name="T62_9">Both<text:s/>beneficiary<text:s/>and<text:s/>partner<text:s/>reporting<text:s/></text:span><text:span text:style-name="T62_10">this<text:s/>reporting<text:s/>period<text:s/></text:span><text:span text:style-name="T62_11">highlight</text:span><text:span text:style-name="T62_12">s</text:span><text:span text:style-name="T62_13"><text:s/>that<text:s/>during<text:s/>recent<text:s/></text:span><text:span text:style-name="T62_14">IO-IG<text:s/>conflict<text:s/>in<text:s/>Jonglei,<text:s/></text:span><text:span text:style-name="T62_15">there<text:s/>were<text:s/>no<text:s/>significant<text:s/>youth<text:s/>mobilisatio</text:span><text:span text:style-name="T62_16">ns</text:span><text:span text:style-name="T62_17"><text:s/>(in<text:s/>past<text:s/>years<text:s/>youth<text:s/>mobilisations<text:s/></text:span><text:span text:style-name="T62_18">number</text:span><text:span text:style-name="T62_19">ed</text:span><text:span text:style-name="T62_20"><text:s/>between<text:s/>2,000-10,000<text:s/>fighters).</text:span><text:span text:style-name="T62_21"><text:s/>While<text:s/>attribution<text:s/>is<text:s/>always<text:s/>a<text:s/>complex<text:s/>task<text:s/></text:span><text:span text:style-name="T62_22">it<text:s/>is<text:s/>notable<text:s/>that<text:s/>the<text:s/>absence<text:s/>of<text:s/>mobilisation<text:s/>coincides<text:s/>with<text:s/>the<text:s/>communities<text:s/>and<text:s/>timeframe</text:span><text:span text:style-name="T62_23">s</text:span><text:span text:style-name="T62_24"><text:s/>where<text:s/></text:span><text:span text:style-name="T62_25">POF<text:s/>is<text:s/>engaging</text:span><text:span text:style-name="T62_26"><text:s/>(more<text:s/>on<text:s/>outcome<text:s/>contribution<text:s/>below)</text:span><text:span text:style-name="T62_27">.</text:span></text:p>
      <text:p text:style-name="P63"/>
      <text:p text:style-name="P64"><text:span text:style-name="T64_1">In<text:s/>line<text:s/>with<text:s/>output<text:s/>one<text:s/>indicators<text:s/>and<text:s/>targets,<text:s/>f</text:span><text:span text:style-name="T64_2">ive<text:s/>major<text:s/>dialogue<text:s/>outcomes<text:s/>were<text:s/>successfully<text:s/>implemented,<text:s/>including<text:s/>the<text:s/>Lakes<text:s/>cattle<text:s/>migration<text:s/>agreements,<text:s/>the<text:s/>Pakam–Luanyjang<text:s/>dialogue<text:s/>process,<text:s/>the<text:s/>Jonglei-GPAA<text:s/>women's<text:s/>conference,<text:s/>the<text:s/>establishment<text:s/>of<text:s/>an<text:s/>inter-communal<text:s/>boarding<text:s/>school<text:s/>steering<text:s/>committee,<text:s/>and<text:s/>a<text:s/>road-opening<text:s/>mission<text:s/>in<text:s/>Jonglei-GPAA.<text:s/>Dialogue<text:s/>structures<text:s/>such<text:s/>as<text:s/>the<text:s/>Inter-Communal<text:s/>Governance<text:s/>Structures<text:s/>(ICGS)<text:s/>and<text:s/>Akut<text:s/>de<text:s/>Door<text:s/>committees<text:s/>are<text:s/>increasingly<text:s/>seen<text:s/>as<text:s/>legitimate<text:s/>and<text:s/>representative,<text:s/>with<text:s/>communities<text:s/>taking<text:s/>greater<text:s/>ownership<text:s/>of<text:s/>peace<text:s/>initiatives<text:s/>and<text:s/>demonstrating<text:s/>a<text:s/>growing<text:s/>willingness<text:s/>to<text:s/>prevent<text:s/>violence<text:s/>without<text:s/>external<text:s/>intervention.<text:s/></text:span></text:p>
      <text:p text:style-name="P65"/>
      <text:p text:style-name="P66"><text:span text:style-name="T66_1">The<text:s/>programme<text:s/>has<text:s/></text:span><text:span text:style-name="T66_2">collected<text:s/>evidence<text:s/>that<text:s/>c</text:span><text:span text:style-name="T66_3">ommunity<text:s/>leaders<text:s/></text:span><text:span text:style-name="T66_4">are<text:s/></text:span><text:span text:style-name="T66_5">actively<text:s/>discouraging<text:s/>retaliation<text:s/>following<text:s/>cattle<text:s/>thefts<text:s/>and<text:s/>using<text:s/>dialogue<text:s/>mechanisms<text:s/>to<text:s/>resolve<text:s/>disputes<text:s/>peacefully</text:span><text:span text:style-name="T66_6">.<text:s/>Meanwhile,<text:s/>25</text:span><text:span text:style-name="T66_7"><text:s/>Bridges<text:s/>of<text:s/>Peace<text:s/>circles<text:s/>and<text:s/>reunion<text:s/>sessions<text:s/>supported<text:s/>women’s<text:s/>leadership<text:s/>and<text:s/>trauma<text:s/>healing,<text:s/>while<text:s/>livelihoods<text:s/>initiatives—including<text:s/>peace<text:s/>farms,<text:s/>cattle<text:s/>traders’<text:s/>associations<text:s/>and<text:s/>savings<text:s/>groups—provided<text:s/>practical<text:s/>alternatives<text:s/>to<text:s/>violence<text:s/>and<text:s/>strengthened<text:s/>social<text:s/>cohesion.<text:s/>The<text:s/>programme<text:s/>also<text:s/>significantly<text:s/>advanced<text:s/>localisation,<text:s/>improving<text:s/>the<text:s/>institutional<text:s/>capacity<text:s/>of<text:s/>national<text:s/>organisations<text:s/>Peace<text:s/>Canal<text:s/>and<text:s/>TOCH,</text:span><text:span text:style-name="T66_8"><text:s/>as<text:s/>demonstrated<text:s/>by<text:s/>the</text:span><text:span text:style-name="T66_9"><text:s/>mobilis</text:span><text:span text:style-name="T66_10">ation<text:s/>of</text:span><text:span text:style-name="T66_11"><text:s/>over<text:s/></text:span><text:span text:style-name="T66_12">$</text:span><text:span text:style-name="T66_13">1.5</text:span><text:span text:style-name="T66_14">m</text:span><text:span text:style-name="T66_15"><text:s/>in<text:s/>additional<text:s/>funding<text:s/>for<text:s/></text:span><text:span text:style-name="T66_16">Peace<text:s/>Canal<text:s/>including<text:s/>the<text:s/></text:span><text:span text:style-name="T66_17">first<text:s/>direct<text:s/>multi-year<text:s/>Swiss-funded<text:s/>consortium<text:s/>led<text:s/>by<text:s/></text:span><text:span text:style-name="T66_18">Peace<text:s/>Canal</text:span><text:span text:style-name="T66_19">.</text:span></text:p>
      <text:p text:style-name="P67"/>
      <text:p text:style-name="P68"><text:span text:style-name="T68_1">CAPAF</text:span><text:span text:style-name="T68_2"><text:s/>(delivered<text:s/>through<text:s/></text:span><text:span text:style-name="T68_3">the<text:s/>Conflict<text:s/>Sensitivity<text:s/>Resource<text:s/>Facility,<text:s/>CSRF</text:span><text:span text:style-name="T68_4">)<text:s/>strengthened<text:s/>conflict<text:s/>sensitivity<text:s/>across<text:s/>the<text:s/>aid<text:s/>architecture,<text:s/>training<text:s/>more<text:s/>than<text:s/></text:span><text:span text:style-name="T68_5">600</text:span><text:span text:style-name="T68_6"><text:s/>aid<text:s/>workers,<text:s/>mentoring<text:s/>national<text:s/>NGOs,<text:s/>supporting<text:s/>conflict-sensitive<text:s/>programme<text:s/>adaptation<text:s/>by<text:s/>major<text:s/>agencies,<text:s/>and<text:s/>producing<text:s/>widely<text:s/>used<text:s/>research<text:s/>and<text:s/>analysis<text:s/>products<text:s/>that<text:s/>informed<text:s/>donor<text:s/>and<text:s/>humanitarian<text:s/>decision-making.<text:s/></text:span></text:p>
      <text:p text:style-name="P69"/>
      <text:p text:style-name="P70"><text:span text:style-name="T70_1">TASSPP</text:span><text:span text:style-name="T70_2"><text:s/>provided<text:s/>highly<text:s/>valued<text:s/>technical<text:s/>expertise<text:s/>to<text:s/>RJMEC<text:s/>and<text:s/>CTSAMVM<text:s/>at<text:s/>a<text:s/>time<text:s/>when<text:s/>the<text:s/>peace<text:s/>agreement<text:s/>came<text:s/>under<text:s/>unprecedented<text:s/>strain.<text:s/>NORCAP<text:s/>advisers<text:s/>strengthened<text:s/>strategic<text:s/>communications,<text:s/>ceasefire<text:s/>monitoring<text:s/>and<text:s/>reporting,<text:s/>produced<text:s/>high-quality<text:s/>analysis<text:s/>for<text:s/>regional<text:s/>and<text:s/>international<text:s/>stakeholders,<text:s/>and<text:s/>developed<text:s/>new<text:s/>systems<text:s/>to<text:s/>improve<text:s/>evidence-based<text:s/>monitoring<text:s/>of<text:s/>violations.<text:s/></text:span></text:p>
      <text:p text:style-name="P71"/>
      <text:p text:style-name="P72"><text:span text:style-name="T72_1">Taken<text:s/>together,<text:s/>the<text:s/>programme<text:s/>achieved<text:s/>substantial<text:s/>results<text:s/>at<text:s/>community,<text:s/>institutional<text:s/>and<text:s/>system<text:s/>levels,<text:s/>while<text:s/>showing<text:s/>strong<text:s/>value<text:s/>for<text:s/>money<text:s/>through<text:s/>localisation,<text:s/>leveraging<text:s/>additional<text:s/>resources,<text:s/>adaptive<text:s/>management<text:s/>and<text:s/>influence<text:s/>well<text:s/>beyond<text:s/>its<text:s/>direct<text:s/>funding<text:s/>envelope.<text:s/></text:span></text:p>
      <text:p text:style-name="P73"/>
      <text:p text:style-name="P74"/>
      <table:table table:style-name="Table4">
        <table:table-column table:style-name="Column15"/>
        <table:table-column table:style-name="Column16"/>
        <table:table-column table:style-name="Column17"/>
        <table:table-row table:style-name="Row9">
          <table:table-cell table:style-name="Cell38">
            <text:p text:style-name="P75"><text:span text:style-name="T75_1">SSPP<text:s/>Outputs</text:span><text:span text:style-name="T75_2"> </text:span></text:p>
          </table:table-cell>
          <table:table-cell table:style-name="Cell39">
            <text:p text:style-name="P76"><text:span text:style-name="T76_1">Impact<text:s/>weight</text:span><text:span text:style-name="T76_2"> </text:span></text:p>
          </table:table-cell>
          <table:table-cell table:style-name="Cell40">
            <text:p text:style-name="P77"><text:span text:style-name="T77_1">Scoring</text:span><text:span text:style-name="T77_2"> </text:span></text:p>
          </table:table-cell>
        </table:table-row>
        <table:table-row table:style-name="Row10">
          <table:table-cell table:style-name="Cell41">
            <text:p text:style-name="P78"><text:span text:style-name="T78_1">Output<text:s/>1: </text:span><text:span text:style-name="T78_2">Inclusive<text:s/>local<text:s/>inter-communal<text:s/>peace<text:s/>governance<text:s/>structures<text:s/>are<text:s/>strengthened<text:s/>and<text:s/>supported,<text:s/>and<text:s/>communities<text:s/>interact<text:s/>more<text:s/>with<text:s/>each<text:s/>other<text:s/>through<text:s/>more<text:s/>collaborative,<text:s/>inclusive,<text:s/>and<text:s/>mutually-dependent<text:s/>climate-sensitive<text:s/>livelihoods<text:s/>and<text:s/>peace<text:s/>dividends</text:span><text:span text:style-name="T78_3">.</text:span></text:p>
            <text:p text:style-name="P79"/>
            <text:p text:style-name="P80"/>
          </table:table-cell>
          <table:table-cell table:style-name="Cell42">
            <text:p text:style-name="P81"><text:span text:style-name="T81_1">60%</text:span></text:p>
          </table:table-cell>
          <table:table-cell table:style-name="Cell43">
            <text:p text:style-name="P82"><text:span text:style-name="T82_1">A</text:span><text:span text:style-name="T82_2"><text:line-break/></text:span></text:p>
            <text:p text:style-name="P83"/>
          </table:table-cell>
        </table:table-row>
        <table:table-row table:style-name="Row11">
          <table:table-cell table:style-name="Cell44">
            <text:p text:style-name="P84"><text:span text:style-name="T84_1">Output<text:s/>2: </text:span><text:span text:style-name="T84_2">DATA<text:s/>NOT<text:s/>BEING<text:s/>COLLECTED<text:s/>DUE<text:s/>TO<text:s/>DECISION<text:s/>TO<text:s/>PAUSE<text:s/>ELECTIONS<text:s/>SUPPORT<text:s/>AFTER<text:s/>0.3%<text:s/>ODA<text:s/>DECISION<text:s/>MARCH<text:s/>2025</text:span></text:p>
            <text:p text:style-name="P85"><text:span text:style-name="T85_1">A<text:s/>peaceful<text:s/>democratic<text:s/>transition<text:s/>through<text:s/>free,<text:s/>fair<text:s/>and<text:s/>inclusive<text:s/>political<text:s/>settlement<text:s/>is<text:s/>more<text:s/>likely<text:s/>through<text:s/>support<text:s/>to<text:s/>building<text:s/>national<text:s/>institutions,<text:s/>platforms<text:s/>and<text:s/>processes,<text:s/>strengthening<text:s/>the<text:s/>capacity<text:s/>of<text:s/>civil<text:s/>society,<text:s/>electoral<text:s/>monitoring<text:s/>and<text:s/>observation<text:s/>and<text:s/>coordinated<text:s/>efforts<text:s/>and<text:s/>advocacy<text:s/>by<text:s/>the<text:s/>international<text:s/>community</text:span></text:p>
            <text:p text:style-name="P86"/>
          </table:table-cell>
          <table:table-cell table:style-name="Cell45">
            <text:p text:style-name="P87"><text:span text:style-name="T87_1">0%</text:span></text:p>
          </table:table-cell>
          <table:table-cell table:style-name="Cell46">
            <text:p text:style-name="P88"><text:span text:style-name="T88_1">Paused,<text:s/>not<text:s/>scored</text:span></text:p>
          </table:table-cell>
        </table:table-row>
        <table:table-row table:style-name="Row12">
          <table:table-cell table:style-name="Cell47">
            <text:p text:style-name="P89"><text:span text:style-name="T89_1">Output<text:s/>3: </text:span><text:span text:style-name="T89_2">R-ARCSS<text:s/>monitoring<text:s/>bodies<text:s/>are<text:s/>better<text:s/>able<text:s/>to<text:s/>develop<text:s/>and<text:s/>implement<text:s/>a<text:s/>politically<text:s/>smart<text:s/>strategy<text:s/>to<text:s/>drive<text:s/>international<text:s/>and<text:s/>regional<text:s/>action<text:s/>to<text:s/>incentivise<text:s/>South<text:s/>Sudanese<text:s/>powerbrokers<text:s/>to<text:s/>implement<text:s/>the<text:s/>peace<text:s/>agreement<text:s/>in<text:s/>earnest<text:s/>through<text:s/>the<text:s/>provision<text:s/>of<text:s/>technical<text:s/>advice<text:s/>and<text:s/>assistance</text:span><text:span text:style-name="T89_3">.</text:span></text:p>
            <text:p text:style-name="P90"/>
            <text:p text:style-name="P91"/>
          </table:table-cell>
          <table:table-cell table:style-name="Cell48">
            <text:p text:style-name="P92"><text:span text:style-name="T92_1">1</text:span><text:span text:style-name="T92_2">5%</text:span></text:p>
            <text:p text:style-name="P93"/>
          </table:table-cell>
          <table:table-cell table:style-name="Cell49">
            <text:p text:style-name="P94"><text:span text:style-name="T94_1">A</text:span><text:span text:style-name="T94_2"><text:line-break/></text:span></text:p>
            <text:p text:style-name="P95"/>
            <text:p text:style-name="P96"/>
          </table:table-cell>
        </table:table-row>
        <table:table-row table:style-name="Row13">
          <table:table-cell table:style-name="Cell50">
            <text:p text:style-name="P97"><text:span text:style-name="T97_1">Output<text:s/>4: </text:span><text:span text:style-name="T97_2">The<text:s/>evidence<text:s/>base<text:s/>around<text:s/>conflict<text:s/>in<text:s/>South<text:s/>Sudan<text:s/>is<text:s/>strengthened,<text:s/>and<text:s/>national<text:s/>and<text:s/>international<text:s/>actors<text:s/>are<text:s/>better<text:s/>able<text:s/>to<text:s/>operate<text:s/>in<text:s/>a<text:s/>conflict<text:s/>sensitive<text:s/>and<text:s/>context<text:s/>specific<text:s/>way<text:s/>through<text:s/>access<text:s/>to<text:s/>high-quality<text:s/>and<text:s/>bespoke<text:s/>conflict<text:s/>and<text:s/>political<text:s/>economy<text:s/>research<text:s/>and<text:s/>analysis,<text:s/>and<text:s/>conflict<text:s/>sensitivity<text:s/>risk<text:s/>analysis,<text:s/>technical<text:s/>assistance,<text:s/>and<text:s/>training.</text:span></text:p>
            <text:p text:style-name="P98"/>
          </table:table-cell>
          <table:table-cell table:style-name="Cell51">
            <text:p text:style-name="P99"><text:span text:style-name="T99_1">2</text:span><text:span text:style-name="T99_2">5%</text:span></text:p>
          </table:table-cell>
          <table:table-cell table:style-name="Cell52">
            <text:p text:style-name="P100"><text:span text:style-name="T100_1">A<text:s/></text:span></text:p>
            <text:p text:style-name="P101"/>
          </table:table-cell>
        </table:table-row>
      </table:table>
      <text:p text:style-name="P102"/>
      <text:p text:style-name="P103"/>
      <text:p text:style-name="P104"><text:span text:style-name="T104_1">Major<text:s/>lessons<text:s/>and<text:s/>recommendations<text:s/>for<text:s/>the<text:s/>year<text:s/>ahead<text:s/></text:span><text:span text:style-name="T104_2">[1/2<text:s/>page]</text:span></text:p>
      <text:p text:style-name="P105"/>
      <text:p text:style-name="P106"><text:span text:style-name="T106_1">The<text:s/>central<text:s/>programme-level<text:s/>lesson<text:s/>from<text:s/>SSPP<text:s/></text:span><text:span text:style-name="T106_2">is<text:s/>that<text:s/>while<text:s/>outputs<text:s/>have<text:s/></text:span><text:span text:style-name="T106_3">largely<text:s/>been<text:s/>achieved<text:s/>the<text:s/>link<text:s/>to<text:s/>outcome<text:s/>level<text:s/>i</text:span><text:span text:style-name="T106_4">s<text:s/>weak,<text:s/>reflecting<text:s/>the<text:s/>decreasing<text:s/>significance<text:s/>of<text:s/>the<text:s/>R-ARCSS<text:s/>and<text:s/>CTSAMVM<text:s/>as<text:s/>the<text:s/>principal<text:s/>mechanisms<text:s/>delivering<text:s/>peace<text:s/>in<text:s/>South<text:s/>Sudan</text:span><text:span text:style-name="T106_5"><text:s/>at<text:s/>the<text:s/>national<text:s/>level</text:span><text:span text:style-name="T106_6"><text:s/>(of<text:s/>which</text:span><text:span text:style-name="T106_7">,</text:span><text:span text:style-name="T106_8"><text:s/>more<text:s/>below).<text:s/></text:span><text:span text:style-name="T106_9">The<text:s/>key<text:s/>lesson<text:s/>is<text:s/>therefore<text:s/>that<text:s/>SSPP<text:s/></text:span><text:span text:style-name="T106_10">should<text:s/></text:span><text:span text:style-name="T106_11">consider<text:s/>moving<text:s/>away<text:s/>from<text:s/></text:span><text:span text:style-name="T106_12">investments<text:s/>premised<text:s/>o</text:span><text:span text:style-name="T106_13">n</text:span><text:span text:style-name="T106_14"><text:s/>RJMEC<text:s/>and<text:s/>CTSAMVM</text:span><text:span text:style-name="T106_15"><text:s/>and<text:s/>consider<text:s/></text:span><text:span text:style-name="T106_16">how<text:s/>it<text:s/>can<text:s/>engage<text:s/>at<text:s/>the<text:s/>national<text:s/>level<text:s/></text:span><text:span text:style-name="T106_17">on<text:s/></text:span><text:span text:style-name="T106_18">the<text:s/>realities<text:s/>of<text:s/>centralised<text:s/>elite<text:s/>control,<text:s/>patronage<text:s/>networks<text:s/>and<text:s/>limited<text:s/>incentives<text:s/>for<text:s/>national-level<text:s/>dialogue</text:span><text:span text:style-name="T106_19"><text:s/>while<text:s/>retaining<text:s/>the<text:s/>majority<text:s/>of<text:s/>funding<text:s/>for<text:s/>community<text:s/>level<text:s/>resilience<text:s/>to<text:s/>conflict<text:s/>via<text:s/>locally-owned<text:s/>peacebuilding<text:s/>processes.<text:s/></text:span><text:span text:style-name="T106_20">A<text:s/>key<text:s/>lesson<text:s/>therefore<text:s/>is<text:s/>to<text:s/></text:span><text:span text:style-name="T106_21">suspend<text:s/>support<text:s/>to<text:s/>RJMEC<text:s/>and<text:s/>CTSAMVM</text:span><text:span text:style-name="T106_22"><text:s/>and<text:s/>explore<text:s/></text:span><text:span text:style-name="T106_23">alternative<text:s/></text:span><text:span text:style-name="T106_24">means<text:s/>to<text:s/>encourage<text:s/>a<text:s/>return<text:s/>to<text:s/></text:span><text:span text:style-name="T106_25">dialogue<text:s/>and<text:s/>power<text:s/>sharing.<text:s/></text:span></text:p>
      <text:p text:style-name="P107"/>
      <text:p text:style-name="P108"><text:span text:style-name="T108_1">At<text:s/>the<text:s/>project<text:s/>level,<text:s/>the<text:s/>principal<text:s/>lessons<text:s/>are<text:s/>as<text:s/>follows:<text:s/></text:span></text:p>
      <text:p text:style-name="P109"/>
      <text:p text:style-name="P110"><text:span text:style-name="T110_1">Peacebuilding<text:s/>Opportunities<text:s/>Fund<text:s/>(POF)</text:span></text:p>
      <text:p text:style-name="P111"/>
      <text:list text:style-name="LS3" xml:id="list3">
        <text:list-item>
          <text:p text:style-name="P112"><text:span text:style-name="T112_1">Sustainable<text:s/>peacebuilding<text:s/>depends<text:s/>on<text:s/>locally<text:s/>owned<text:s/>institutions,<text:s/>not<text:s/>one-off<text:s/>dialogue<text:s/>events</text:span><text:span text:style-name="T112_2">.<text:s/>Across<text:s/>POF’s<text:s/>areas<text:s/>of<text:s/>intervention,<text:s/>t</text:span><text:span text:style-name="T112_3">he<text:s/>strongest<text:s/>results<text:s/>occurred<text:s/>where<text:s/>dialogue<text:s/>processes<text:s/>evolved<text:s/>into<text:s/>enduring<text:s/>community<text:s/>institutions<text:s/>and<text:s/>governance<text:s/>structures.<text:s/>The<text:s/></text:span><text:span text:style-name="T112_4">Inter-Communal<text:s/>Governance<text:s/>Structures<text:s/>(ICGS)</text:span><text:span text:style-name="T112_5">,<text:s/>Akut<text:s/>de<text:s/>Door<text:s/>committees,<text:s/>cattle<text:s/>migration<text:s/>structures,<text:s/>cattle<text:s/>trader<text:s/>associations,<text:s/>Peace<text:s/>Farms<text:s/>and<text:s/>VSLAs<text:s/>all<text:s/>demonstrate<text:s/>that<text:s/>communities<text:s/>are<text:s/>more<text:s/>likely<text:s/>to<text:s/>sustain<text:s/>peace<text:s/>outcomes<text:s/>when<text:s/>they<text:s/>have<text:s/>ownership,<text:s/>responsibility<text:s/>and<text:s/>incentives<text:s/>to<text:s/>continue<text:s/>engagement<text:s/>beyond<text:s/>externally<text:s/>funded<text:s/>activities.</text:span></text:p>
        </text:list-item>
        <text:list-item>
          <text:p text:style-name="P113"><text:span text:style-name="T113_1">Peacebuilding<text:s/>is<text:s/>most<text:s/>effective<text:s/>when<text:s/>linked<text:s/>to<text:s/>livelihoods<text:s/>and<text:s/>economic<text:s/>incentive</text:span><text:span text:style-name="T113_2">s.<text:s/>Across<text:s/>activities,<text:s/>it<text:s/>is<text:s/></text:span><text:span text:style-name="T113_3">repeatedly<text:s/>highligh</text:span><text:span text:style-name="T113_4">ted</text:span><text:span text:style-name="T113_5"><text:s/>that<text:s/>dialogue<text:s/>alone<text:s/>is<text:s/>insufficient.<text:s/>Peace<text:s/>Farms,<text:s/>cattle<text:s/>trader<text:s/>associations<text:s/>and<text:s/>women’s<text:s/>savings<text:s/>groups<text:s/>help<text:s/>create<text:s/>practical<text:s/>alternatives<text:s/>to<text:s/>violence,<text:s/>especially<text:s/>for<text:s/>youth.<text:s/>Even<text:s/>where<text:s/>agricultural<text:s/>outcomes<text:s/>were<text:s/>weak<text:s/>(for<text:s/>example<text:s/>the<text:s/>Greater<text:s/>Bor<text:s/>Peace<text:s/>Farms),<text:s/>the<text:s/>initiatives<text:s/>reduced<text:s/>mobilisation<text:s/></text:span><text:span text:style-name="T113_6">of<text:s/>armed<text:s/>groups<text:s/></text:span><text:span text:style-name="T113_7">and<text:s/>strengthened<text:s/>cooperation.<text:s/>The<text:s/>key<text:s/>lesson<text:s/>is<text:s/>that<text:s/>peacebuilding<text:s/>and<text:s/>economic<text:s/>opportunity<text:s/>should<text:s/>be<text:s/>integrated<text:s/>rather<text:s/>than<text:s/>treated<text:s/>as<text:s/>separate<text:s/>workstreams.</text:span></text:p>
        </text:list-item>
        <text:list-item>
          <text:p text:style-name="P114"><text:span text:style-name="T114_1">Long-term<text:s/>change<text:s/>requires<text:s/>investment<text:s/>in<text:s/>national<text:s/>leadership<text:s/>and<text:s/>localisatio</text:span><text:span text:style-name="T114_2">n.<text:s/></text:span><text:span text:style-name="T114_3">POF<text:s/>found<text:s/>that<text:s/>strengthening<text:s/>national<text:s/>organisations<text:s/>such<text:s/>as<text:s/>Peace<text:s/>Canal<text:s/>and<text:s/>TOCH<text:s/>generated<text:s/>wider<text:s/>and<text:s/>more<text:s/>sustainable<text:s/>impact<text:s/>than<text:s/>direct<text:s/>delivery<text:s/>alone.<text:s/>Building<text:s/>organisational<text:s/>systems,<text:s/>leadership<text:s/>capability<text:s/>and<text:s/>access<text:s/>to<text:s/>donor<text:s/>funding<text:s/>created<text:s/>the<text:s/>foundations<text:s/>for<text:s/>nationally<text:s/>led<text:s/>peacebuilding.<text:s/>However,<text:s/>sustainability<text:s/>requires<text:s/>ongoing<text:s/>accompaniment<text:s/>rather<text:s/>than<text:s/>short-term<text:s/>training,<text:s/>as<text:s/>leadership,<text:s/>teamwork<text:s/>and<text:s/>organisational<text:s/>accountability<text:s/>remain<text:s/>significant<text:s/>constraints.</text:span></text:p>
        </text:list-item>
        <text:list-item>
          <text:p text:style-name="P115"><text:span text:style-name="T115_1">Given<text:s/>the<text:s/>successes<text:s/>POF<text:s/>has<text:s/>demonstrated<text:s/>at<text:s/>community<text:s/>level,<text:s/>BE<text:s/>Juba<text:s/>should<text:s/>explore<text:s/>whether<text:s/></text:span><text:span text:style-name="T115_2">the<text:s/>model<text:s/>might<text:s/>be<text:s/>expanded<text:s/>to<text:s/>national<text:s/>dialogue<text:s/>processes.</text:span></text:p>
        </text:list-item>
        <text:list-item>
          <text:p text:style-name="P116"><text:span text:style-name="T116_1">FCDO<text:s/></text:span><text:span text:style-name="T116_2">increased<text:s/>its<text:s/>investment<text:s/>in<text:s/></text:span><text:span text:style-name="T116_3">the</text:span><text:span text:style-name="T116_4"><text:s/>POF</text:span><text:span text:style-name="T116_5"><text:s/>programme<text:s/></text:span><text:span text:style-name="T116_6">during<text:s/></text:span><text:span text:style-name="T116_7">this<text:s/>financial<text:s/>year</text:span><text:span text:style-name="T116_8"><text:s/>in<text:s/>response<text:s/>to</text:span><text:span text:style-name="T116_9"><text:s/>opportunities<text:s/>to<text:s/></text:span><text:span text:style-name="T116_10">expand</text:span><text:span text:style-name="T116_11"><text:s/>support<text:s/></text:span><text:span text:style-name="T116_12">for</text:span><text:span text:style-name="T116_13"><text:s/>local<text:s/></text:span><text:span text:style-name="T116_14">community<text:s/>peacebuilding,<text:s/>as<text:s/>well<text:s/>as<text:s/>POF’s<text:s/></text:span><text:span text:style-name="T116_15">capacity</text:span><text:span text:style-name="T116_16">-</text:span><text:span text:style-name="T116_17">building<text:s/>and<text:s/>livelihoods<text:s/>activities</text:span><text:span text:style-name="T116_18">.<text:s/></text:span><text:span text:style-name="T116_19">The<text:s/>programme<text:s/>also<text:s/>absorbed</text:span><text:span text:style-name="T116_20"><text:s/>underspends<text:s/>from<text:s/>the<text:s/>other<text:s/></text:span><text:span text:style-name="T116_21">two<text:s/></text:span><text:span text:style-name="T116_22">SSPP<text:s/>components</text:span><text:span text:style-name="T116_23">,<text:s/>maximising<text:s/>the<text:s/>use</text:span><text:span text:style-name="T116_24"><text:s/>of<text:s/></text:span><text:span text:style-name="T116_25">available<text:s/>funding.<text:s/>Managing<text:s/></text:span><text:span text:style-name="T116_26">this<text:s/>grant<text:s/>required<text:s/>the<text:s/>SSPP<text:s/>team<text:s/>to<text:s/>work<text:s/>closely<text:s/>with<text:s/>OPM<text:s/>to<text:s/></text:span><text:span text:style-name="T116_27">strengthen<text:s/>the</text:span><text:span text:style-name="T116_28"><text:s/>transparency<text:s/></text:span><text:span text:style-name="T116_29">and<text:s/>accuracy<text:s/></text:span><text:span text:style-name="T116_30">of<text:s/>financial<text:s/></text:span><text:span text:style-name="T116_31">reporting</text:span><text:span text:style-name="T116_32"><text:s/>and<text:s/></text:span><text:span text:style-name="T116_33">improve<text:s/>alignment<text:s/>between</text:span><text:span text:style-name="T116_34"><text:s/>forecasts</text:span><text:span text:style-name="T116_35"><text:s/>and<text:s/>actual<text:s/>expenditure.<text:s/>This<text:s/>engagement</text:span><text:span text:style-name="T116_36"><text:s/>resulted<text:s/>in<text:s/></text:span><text:span text:style-name="T116_37">significant</text:span><text:span text:style-name="T116_38"><text:s/>improvements<text:s/></text:span><text:span text:style-name="T116_39">in<text:s/></text:span><text:span text:style-name="T116_40">POF’s<text:s/>Quarter</text:span><text:span text:style-name="T116_41"><text:s/>4<text:s/>financial<text:s/>reporting.</text:span><text:span text:style-name="T116_42"><text:s/></text:span></text:p>
        </text:list-item>
        <text:list-item>
          <text:p text:style-name="P117"><text:span text:style-name="T117_1">POF<text:s/>and<text:s/>THRIVE<text:s/>should<text:s/>increase<text:s/>coordination<text:s/>and<text:s/>lessons<text:s/>sharing</text:span><text:span text:style-name="T117_2"><text:s/>during<text:s/>the<text:s/>next<text:s/>reporting<text:s/>period<text:s/>and<text:s/>links<text:s/>should<text:s/>be<text:s/>made<text:s/>between<text:s/>THRIVE<text:s/>downstream<text:s/>partners<text:s/>and<text:s/></text:span><text:span text:style-name="T117_3">partners<text:s/>from<text:s/></text:span><text:span text:style-name="T117_4">POF’s<text:s/></text:span><text:span text:style-name="T117_5">livelihoods<text:s/>lab.</text:span></text:p>
        </text:list-item>
      </text:list>
      <text:p text:style-name="P118"/>
      <text:p text:style-name="P119"><text:span text:style-name="T119_1">Conflict<text:s/>and<text:s/>Political<text:s/>Economy<text:s/>Analysis<text:s/>Fund<text:s/>(CAPAF/CSRF)</text:span></text:p>
      <text:p text:style-name="P120"/>
      <text:list text:style-name="LS3" xml:id="list9" text:continue-list="list3">
        <text:list-item>
          <text:p text:style-name="P121"><text:span text:style-name="T121_1">Conflict<text:s/>sensitivity<text:s/>must<text:s/>move<text:s/>beyond<text:s/>training<text:s/>and<text:s/>become<text:s/>embedded<text:s/>in<text:s/>organisational<text:s/>systems.<text:s/>The<text:s/>most<text:s/>significant<text:s/>outcomes<text:s/>came<text:s/>when<text:s/>organisations<text:s/>integrated<text:s/>conflict<text:s/>sensitivity<text:s/>into<text:s/>policies,<text:s/>decision-making,<text:s/>proposal<text:s/>development,<text:s/>context<text:s/>analysis<text:s/>and<text:s/>monitoring<text:s/>systems.<text:s/></text:span></text:p>
        </text:list-item>
        <text:list-item>
          <text:p text:style-name="P122"><text:span text:style-name="T122_1">The<text:s/>mentorship<text:s/>programme<text:s/>showed<text:s/>that<text:s/>lasting<text:s/>change<text:s/>occurs<text:s/>when<text:s/>conflict<text:s/>sensitivity<text:s/>becomes<text:s/>part<text:s/>of<text:s/>how<text:s/>organisations<text:s/>operate<text:s/>rather<text:s/>than<text:s/>simply<text:s/>something<text:s/>staff<text:s/>are<text:s/>trained<text:s/>on.</text:span></text:p>
        </text:list-item>
        <text:list-item>
          <text:p text:style-name="P123"><text:span text:style-name="T123_1">Adaptive<text:s/>management<text:s/>is<text:s/>essential<text:s/>in<text:s/>fragile<text:s/>and<text:s/>fast-changing<text:s/>environments</text:span><text:span text:style-name="T123_2">.</text:span><text:span text:style-name="T123_3"><text:s/>The<text:s/>programme<text:s/>found<text:s/>that<text:s/>flexible<text:s/>management<text:s/>processes<text:s/>were<text:s/>a<text:s/>precondition<text:s/>for<text:s/>maintaining<text:s/>effectiveness<text:s/>and<text:s/>relevance.</text:span></text:p>
        </text:list-item>
        <text:list-item>
          <text:p text:style-name="P124"><text:span text:style-name="T124_1">Local<text:s/>actors<text:s/>are<text:s/>critical<text:s/>sources<text:s/>of<text:s/>analysis,<text:s/>leadership<text:s/>and<text:s/>resilience</text:span><text:span text:style-name="T124_2">.<text:s/></text:span><text:span text:style-name="T124_3">The<text:s/>mentorship<text:s/>programme,<text:s/>Conflict<text:s/>Sensitivity<text:s/>Champions<text:s/>network<text:s/>pointed<text:s/>to<text:s/>the<text:s/>importance<text:s/>of<text:s/>South<text:s/>Sudanese<text:s/>leadership.<text:s/>The<text:s/>lesson<text:s/>is<text:s/>that<text:s/>future<text:s/>aid<text:s/>effectiveness<text:s/>will<text:s/>depend<text:s/>on<text:s/>investing<text:s/>in<text:s/>local<text:s/>knowledge,<text:s/>leadership<text:s/>and<text:s/>networks<text:s/>rather<text:s/>than<text:s/>primarily<text:s/>relying<text:s/>on<text:s/>international<text:s/>actors.</text:span></text:p>
        </text:list-item>
      </text:list>
      <text:p text:style-name="P125"><text:span text:style-name="T125_1">Technical<text:s/>Advice<text:s/>to<text:s/>the<text:s/>South<text:s/>Sudan<text:s/>Peace<text:s/>Process<text:s/>(TASSPP)</text:span></text:p>
      <text:p text:style-name="P126"/>
      <text:list text:style-name="LS3" xml:id="list13" text:continue-list="list3">
        <text:list-item>
          <text:p text:style-name="P127"><text:span text:style-name="T127_1">Sustaining<text:s/></text:span><text:span text:style-name="T127_2">the<text:s/>results<text:s/>of<text:s/>TASSPP’s<text:s/>programming<text:s/></text:span><text:span text:style-name="T127_3">depends<text:s/>on<text:s/></text:span><text:span text:style-name="T127_4">the<text:s/>creation<text:s/>of<text:s/></text:span><text:span text:style-name="T127_5">systems<text:s/>and<text:s/>knowledge<text:s/>transfer,<text:s/>not<text:s/></text:span><text:span text:style-name="T127_6">the<text:s/>provision<text:s/>of<text:s/>technical<text:s/>expertise</text:span><text:span text:style-name="T127_7">.<text:s/></text:span><text:span text:style-name="T127_8">One<text:s/>of<text:s/>the<text:s/>strongest<text:s/>findings<text:s/>from<text:s/>CTSAMVM<text:s/>was<text:s/>the<text:s/>value<text:s/>of<text:s/>creating<text:s/>systems<text:s/>such<text:s/>as<text:s/>the<text:s/>Alleged<text:s/>Violations<text:s/>Tracker.<text:s/>These<text:s/>tools<text:s/>outlast<text:s/>individual<text:s/>advisers<text:s/>and<text:s/>strengthen<text:s/>institutional<text:s/>memory.<text:s/></text:span><text:span text:style-name="T127_9">As<text:s/>we<text:s/>move<text:s/>away<text:s/>from<text:s/>TASSPP<text:s/>next<text:s/>year<text:s/>this<text:s/>is<text:s/>even<text:s/>more<text:s/>important,<text:s/></text:span><text:span text:style-name="T127_10">RJMEC<text:s/>and<text:s/>CTSAMVM<text:s/>must<text:s/></text:span><text:span text:style-name="T127_11">protect<text:s/>data,<text:s/>analytical<text:s/>outputs<text:s/>and<text:s/>organisational<text:s/>knowledge<text:s/>during<text:s/>transition<text:s/>and<text:s/>donor<text:s/>exit<text:s/>processes.</text:span></text:p>
        </text:list-item>
        <text:list-item>
          <text:p text:style-name="P128"><text:span text:style-name="T128_1">Political<text:s/>constraints,<text:s/>not<text:s/>technical<text:s/>capacity,<text:s/>are<text:s/>often<text:s/>the<text:s/>greatest<text:s/>barrier<text:s/>to<text:s/>peace<text:s/>implementation</text:span><text:span text:style-name="T128_2">.<text:s/></text:span><text:span text:style-name="T128_3">Both<text:s/>RJMEC<text:s/>and<text:s/>CTSAMVM<text:s/>continue<text:s/>to<text:s/>receive<text:s/>strong<text:s/>technical<text:s/>support,<text:s/>but<text:s/>implementation<text:s/>of<text:s/>the<text:s/>peace<text:s/>agreement<text:s/>remain</text:span><text:span text:style-name="T128_4">s</text:span><text:span text:style-name="T128_5"><text:s/>constrained<text:s/>by<text:s/>worsening<text:s/>political<text:s/>dynamics,<text:s/>funding<text:s/>shortfalls<text:s/>and<text:s/>shrinking<text:s/>political<text:s/>space.<text:s/></text:span><text:span text:style-name="T128_6">T</text:span><text:span text:style-name="T128_7">echnical<text:s/>assistance<text:s/>can<text:s/>strengthen<text:s/>institutions,<text:s/>but<text:s/>cannot<text:s/>substitute<text:s/>for<text:s/>political<text:s/>will,<text:s/>sustained<text:s/>diplomatic<text:s/>engagement<text:s/>and<text:s/>adequate<text:s/>resourcing.</text:span></text:p>
        </text:list-item>
      </text:list>
      <text:p text:style-name="P129"><text:span text:style-name="T129_1">Recommendations</text:span></text:p>
      <text:list text:style-name="LS4" xml:id="list15">
        <text:list-item>
          <text:p text:style-name="P130"><text:span text:style-name="T130_1">Update<text:s/>SSPP<text:s/>logframe<text:s/>and<text:s/>theory<text:s/>of<text:s/>change<text:s/>in<text:s/>line<text:s/>with<text:s/>new<text:s/>national<text:s/>level<text:s/>programming.</text:span></text:p>
        </text:list-item>
        <text:list-item>
          <text:p text:style-name="P131"><text:span text:style-name="T131_1">End<text:s/>TASSPP<text:s/>and<text:s/>CAPAF<text:s/>programming<text:s/>and<text:s/>scope<text:s/>new<text:s/>areas<text:s/>of<text:s/>interventions<text:s/>at<text:s/>the<text:s/>national<text:s/>level<text:s/>on<text:s/></text:span><text:span text:style-name="T131_2">creating<text:s/>incentives<text:s/>toward<text:s/>political<text:s/>dialogues</text:span><text:span text:style-name="T131_3"><text:s/>(accountability,<text:s/>illicit<text:s/>financial<text:s/>flows<text:s/>etc.</text:span><text:span text:style-name="T131_4">)</text:span></text:p>
        </text:list-item>
        <text:list-item>
          <text:p text:style-name="P132"><text:span text:style-name="T132_1">Ensure<text:s/>the<text:s/>changes<text:s/>made<text:s/>to<text:s/></text:span><text:span text:style-name="T132_2">POF<text:s/>financ</text:span><text:span text:style-name="T132_3">ial<text:s/>reporting<text:s/></text:span><text:span text:style-name="T132_4">are<text:s/>fully<text:s/>implemented<text:s/>and<text:s/>continue<text:s/>to<text:s/>be<text:s/>upheld<text:s/></text:span><text:span text:style-name="T132_5">in<text:s/>coming<text:s/>quarters.<text:s/>A</text:span><text:span text:style-name="T132_6">ll<text:s/></text:span><text:span text:style-name="T132_7">projects<text:s/></text:span><text:span text:style-name="T132_8">including<text:s/>POF<text:s/></text:span><text:span text:style-name="T132_9">must<text:s/></text:span><text:span text:style-name="T132_10">apply<text:s/>effective<text:s/>financial<text:s/>caps<text:s/>to<text:s/>spend<text:s/></text:span><text:span text:style-name="T132_11">as<text:s/>part<text:s/>of<text:s/></text:span><text:span text:style-name="T132_12">a<text:s/>robust</text:span><text:span text:style-name="T132_13"><text:s/>financial<text:s/>management</text:span><text:span text:style-name="T132_14">.</text:span></text:p>
        </text:list-item>
        <text:list-item>
          <text:p text:style-name="P133"><text:span text:style-name="T133_1">On<text:s/>VfM,<text:s/>identify<text:s/>and<text:s/>act<text:s/>on<text:s/>real-time<text:s/>opportunities<text:s/>to<text:s/>assess<text:s/>and<text:s/>compare<text:s/>costs<text:s/>against<text:s/>similar<text:s/>expenditure<text:s/>across<text:s/>other<text:s/>BEJ<text:s/>programmes</text:span><text:span text:style-name="T133_2">.<text:s/></text:span><text:span text:style-name="T133_3">Where<text:s/>POF<text:s/>identifies<text:s/>opportunities<text:s/>to<text:s/>reduce<text:s/>high-cost<text:s/>expenditure,<text:s/>such<text:s/>as<text:s/>ICGS<text:s/>meetings,<text:s/>monitor<text:s/>implementation<text:s/>and<text:s/>track<text:s/>the<text:s/>achievement<text:s/>of<text:s/>planned<text:s/>cost<text:s/>savings</text:span><text:span text:style-name="T133_4">.</text:span><text:span text:style-name="T133_5"><text:s/></text:span></text:p>
        </text:list-item>
        <text:list-item>
          <text:p text:style-name="P134"><text:span text:style-name="T134_1">For<text:s/>future<text:s/>audits<text:s/></text:span><text:span text:style-name="T134_2">FCDO<text:s/>should<text:s/>review<text:s/>the<text:s/>audit<text:s/>findings<text:s/>and<text:s/>partners’<text:s/>responses<text:s/>to<text:s/>ensure<text:s/>that<text:s/>any<text:s/>audit<text:s/>issues<text:s/>identified<text:s/>are<text:s/>addressed.<text:s text:c="3"/></text:span></text:p>
        </text:list-item>
        <text:list-item>
          <text:p text:style-name="P135"><text:span text:style-name="T135_1">Given<text:s/>strong<text:s/>POF<text:s/>performance<text:s/>this<text:s/>FY,<text:s/>extend<text:s/>POF<text:s/></text:span><text:span text:style-name="T135_2">for<text:s/>a<text:s/>final<text:s/>year<text:s/></text:span><text:span text:style-name="T135_3">with<text:s/>activities<text:s/></text:span><text:span text:style-name="T135_4">focused<text:s/>on<text:s/></text:span><text:span text:style-name="T135_5">sustain</text:span><text:span text:style-name="T135_6">ing</text:span><text:span text:style-name="T135_7"><text:s/>results<text:s/>of<text:s/>previous<text:s/>years.<text:s/></text:span><text:span text:style-name="T135_8">Monitor<text:s/>how<text:s/>POF<text:s/>is<text:s/>transitioning<text:s/>th</text:span><text:span text:style-name="T135_9">e<text:s/>community<text:s/>peace<text:s/>structures<text:s/>and<text:s/>national<text:s/>NGO<text:s/>ownership<text:s/>as<text:s/>part<text:s/>of<text:s/>its<text:s/>exit.<text:s text:c="2"/></text:span><text:span text:style-name="T135_10">E</text:span><text:span text:style-name="T135_11">xplore<text:s/>the<text:s/>potential<text:s/></text:span><text:span text:style-name="T135_12">to<text:s/>expand<text:s/>model<text:s/>to<text:s/>national<text:s/>level<text:s/>dialogue.<text:s/></text:span></text:p>
        </text:list-item>
        <text:list-item>
          <text:p text:style-name="P136"><text:span text:style-name="T136_1">Build<text:s/>on<text:s/>POF’s<text:s/></text:span><text:span text:style-name="T136_2">performance<text:s/>and<text:s/>actively<text:s/></text:span><text:span text:style-name="T136_3">communicate</text:span><text:span text:style-name="T136_4"><text:s/>good<text:s/>news<text:s/>stories<text:s/>and<text:s/></text:span><text:span text:style-name="T136_5">examples<text:s/>of<text:s/>POF’s<text:s/>work<text:s/>to<text:s/>a<text:s/>wider<text:s/>audience.<text:s/></text:span></text:p>
        </text:list-item>
        <text:list-item>
          <text:p text:style-name="P137"><text:span text:style-name="T137_1">On<text:s/>risk<text:s/>monitor<text:s/>how<text:s/>well<text:s/>the<text:s/>POF<text:s/>programme<text:s/>safeguarding<text:s/>activities<text:s/>are<text:s/>working<text:s/>in<text:s/>practice</text:span><text:span text:style-name="T137_2">,<text:s/>including<text:s/>during<text:s/>embassy<text:s/>field<text:s/>trips.</text:span><text:span text:style-name="T137_3"><text:s text:c="2"/>This<text:s/>includes<text:s/></text:span><text:span text:style-name="T137_4">monitoring<text:s/>impl</text:span><text:span text:style-name="T137_5">ementation</text:span><text:span text:style-name="T137_6"><text:s/>of<text:s/>POF’s<text:s/>protection<text:s/>policy.</text:span></text:p>
        </text:list-item>
      </text:list>
      <text:p text:style-name="P138"><text:span text:style-name="T138_1">Progress<text:s/>on<text:s/>recommendations<text:s/>from<text:s/>the<text:s/>previous<text:s/>AR<text:s/></text:span></text:p>
      <text:p text:style-name="P139"/>
      <table:table table:style-name="Table5">
        <table:table-column table:style-name="Column18"/>
        <table:table-column table:style-name="Column19"/>
        <table:table-row table:style-name="Row14">
          <table:table-cell table:style-name="Cell53">
            <text:p text:style-name="P140"><text:span text:style-name="T140_1">Recommendation<text:s/>1</text:span><text:span text:style-name="T140_2">:<text:s/>POF2<text:s/>should<text:s/>continue<text:s/>building<text:s/>on<text:s/>its<text:s/>pilot<text:s/>initiatives,<text:s/>including<text:s/>the<text:s/>livelihoods<text:s/>and<text:s/>the<text:s/>women’s Bridges<text:s/>of<text:s/>Peace,<text:s/></text:span><text:span text:style-name="T140_3">as<text:s/>well<text:s/>as<text:s/>its<text:s/>established holistic<text:s/>approach to </text:span><text:span text:style-name="T140_4">peacebuilding,<text:s/>emphasising<text:s/>local<text:s/>ownership,<text:s/>inclusivity,<text:s/>and<text:s/>capacity-building. BEJ<text:s/>can<text:s/>consider<text:s/>scaling<text:s/>these<text:s/>approaches<text:s/>through<text:s/>better synergy with BEJ<text:s/>essential<text:s/>services<text:s/>and<text:s/>humanitarian<text:s/>programming. </text:span><text:span text:style-name="T140_5"> </text:span></text:p>
          </table:table-cell>
          <table:table-cell table:style-name="Cell54">
            <text:p text:style-name="P141"><text:span text:style-name="T141_1">POF<text:s/>has<text:s/>continued<text:s/>with<text:s/>the<text:s/>pilot<text:s/>activities<text:s/>on<text:s/>livelihoods<text:s/>and<text:s/>involvement<text:s/>of<text:s/>women<text:s/>through<text:s/>the<text:s/>Bridges<text:s/>of<text:s/>Peace<text:s/>component.<text:s text:c="2"/>Building<text:s/>local<text:s/></text:span><text:span text:style-name="T141_2">ownership<text:s/>of<text:s/>peace<text:s/>structures<text:s/>and<text:s/>national<text:s/>NGO<text:s/>capacity<text:s/>has<text:s/>been<text:s/>central<text:s/>to<text:s/>POF’s<text:s/>delivery<text:s/>during<text:s/>the<text:s/>year.<text:s text:c="2"/>The<text:s/>transfer<text:s/>of<text:s/>ownership<text:s/>to<text:s/>national<text:s/>NGO’s<text:s/>and<text:s/>local<text:s/>communities<text:s/>will<text:s/>be<text:s/>a<text:s/>significant<text:s/>part<text:s/>of<text:s/>POF’s<text:s/>work<text:s/>in<text:s/>the<text:s/>next<text:s/>reporting<text:s/>year.<text:s/></text:span></text:p>
          </table:table-cell>
        </table:table-row>
        <table:table-row table:style-name="Row15">
          <table:table-cell table:style-name="Cell55">
            <text:p text:style-name="P142"><text:span text:style-name="T142_1">Recommendation<text:s/>2:</text:span><text:span text:style-name="T142_2"> With<text:s/>the<text:s/>ongoing<text:s/>funding<text:s/>challenges<text:s/>that<text:s/>the peace<text:s/>agreement monitoring mechanisms<text:s/>face,<text:s/>BEJ<text:s/>should<text:s/>create<text:s/>a contingency<text:s/>plan<text:s/>with the delivery<text:s/>partner<text:s/>if<text:s/>mechanisms<text:s/>cannot<text:s/>continue<text:s/>to operate due<text:s/>to<text:s/>funding. </text:span><text:span text:style-name="T142_3"> </text:span></text:p>
          </table:table-cell>
          <table:table-cell table:style-name="Cell56">
            <text:p text:style-name="P143"><text:span text:style-name="T143_1">The<text:s/>project<text:s/>supporting<text:s/>the<text:s/>monitoring<text:s/>mechanism<text:s/>closely<text:s/>tracked<text:s/>risk<text:s/>to<text:s/>delivery<text:s/>and<text:s/>impact<text:s/>on<text:s/>activities.<text:s text:c="2"/>The<text:s/>project<text:s/>was<text:s/>able<text:s/>to<text:s/>continue<text:s/>and<text:s/>was<text:s/>extended<text:s/>for<text:s/>a<text:s/>further<text:s/>eight<text:s/>months<text:s/>up</text:span><text:span text:style-name="T143_2"><text:s/></text:span><text:span text:style-name="T143_3">to<text:s/>end<text:s/>March<text:s/>2026.<text:s text:c="2"/></text:span><text:span text:style-name="T143_4">However,</text:span><text:span text:style-name="T143_5"><text:s/>difficulties<text:s/>in<text:s/>implementing<text:s/>the<text:s/>peace<text:s/>agreement<text:s/>and<text:s/>changes<text:s/>to<text:s/>ODA<text:s/>meant<text:s/>FCDO<text:s/>had<text:s/>to<text:s/>end<text:s/>it’s<text:s/>funding<text:s/>when<text:s/>the<text:s/>grant<text:s/>came<text:s/>to<text:s/>an<text:s/>end.</text:span></text:p>
          </table:table-cell>
        </table:table-row>
        <table:table-row table:style-name="Row16">
          <table:table-cell table:style-name="Cell57">
            <text:p text:style-name="P144"><text:span text:style-name="T144_1">Recommendation<text:s/>3:</text:span><text:span text:style-name="T144_2">  CAPAF co-donor underspend will<text:s/>be<text:s/>reallocated<text:s/>from<text:s/>FY<text:s/>24/25<text:s/>to<text:s/>FY<text:s/>25/26. Given<text:s/>this<text:s/>budget<text:s/>re-profiling, BEJ<text:s/>should<text:s/>work<text:s/>closely<text:s/>with<text:s/>CSRF<text:s/>to monitor the<text:s/>adaption<text:s/>of<text:s/>their<text:s/>workplan<text:s/>in<text:s/>FY<text:s/>2025-26<text:s/>and<text:s/>capacity<text:s/>to<text:s/>deliver<text:s/>over<text:s/>its<text:s/>second<text:s/>year.</text:span><text:span text:style-name="T144_3"> </text:span></text:p>
          </table:table-cell>
          <table:table-cell table:style-name="Cell58">
            <text:p text:style-name="P145"><text:span text:style-name="T145_1">The<text:s/>transfer<text:s/>of<text:s/>underspend<text:s/>was<text:s/></text:span><text:span text:style-name="T145_2">successfully<text:s/>completed.</text:span><text:span text:style-name="T145_3"><text:s/>CSRF<text:s/>and<text:s/>FCDO<text:s/>worked<text:s/>closely<text:s/>to<text:s/>monitor<text:s/>delivery<text:s/>and<text:s/></text:span><text:span text:style-name="T145_4">expenditure<text:s/>throughout<text:s/>implementation.</text:span><text:span text:style-name="T145_5"><text:s/>Where<text:s/>an<text:s/>underspend<text:s/></text:span><text:span text:style-name="T145_6">remained</text:span><text:span text:style-name="T145_7">,<text:s/>all<text:s/>donors<text:s/>agreed<text:s/>to<text:s/></text:span><text:span text:style-name="T145_8">a<text:s/>one-month<text:s/>extension<text:s/>of</text:span><text:span text:style-name="T145_9"><text:s/>the<text:s/>grant,<text:s/>enabling<text:s/></text:span><text:span text:style-name="T145_10">the<text:s/>completion<text:s/>of<text:s/>outstanding<text:s/>activities</text:span><text:span text:style-name="T145_11"><text:s/>through<text:s/>the<text:s/>CSRF<text:s/>facility.</text:span></text:p>
            <text:p text:style-name="P146"/>
          </table:table-cell>
        </table:table-row>
        <table:table-row table:style-name="Row17">
          <table:table-cell table:style-name="Cell59">
            <text:p text:style-name="P147"><text:span text:style-name="T147_1">Recommendation<text:s/>4:</text:span><text:span text:style-name="T147_2"> The<text:s/>uncompleted recommendation<text:s/>from<text:s/>the<text:s/>annual<text:s/>review<text:s/>2023-24 to develop<text:s/>an<text:s/>overarching<text:s/>value<text:s/>for<text:s/>money<text:s/>strategy<text:s/>and<text:s/>metrics<text:s/>for<text:s/>the<text:s/>SSPP,<text:s/>which<text:s/>all<text:s/>components<text:s/>feed<text:s/>into,<text:s/>should<text:s/>be prioritised<text:s/>for<text:s/>completion<text:s/>in<text:s/>Q1-Q2<text:s/>2025/26. </text:span><text:span text:style-name="T147_3"> </text:span></text:p>
          </table:table-cell>
          <table:table-cell table:style-name="Cell60">
            <text:p text:style-name="P148"><text:span text:style-name="T148_1">Where<text:s/>this<text:s/>recommendation<text:s/>wasn’t<text:s/>implemented<text:s/>the<text:s/>SSPP<text:s/>programme<text:s/>team<text:s/>has<text:s/>relied<text:s/>on<text:s/>individual<text:s/>partner<text:s/>VFM<text:s/>reporting<text:s/>to<text:s/>monitor<text:s/>progress.<text:s text:c="2"/>SSPP<text:s/>teams<text:s/>needs<text:s/>to<text:s/>take<text:s/>a<text:s/>decision<text:s/>on<text:s/>whether<text:s/>the<text:s/>metrics<text:s/>that<text:s/>exist<text:s/>offer<text:s/>the<text:s/>best<text:s/>opportunity<text:s/>to<text:s/>measure<text:s/>VfM<text:s/>or<text:s/>if<text:s/>there<text:s/>are<text:s/>better<text:s/>metrics<text:s/>available.</text:span></text:p>
          </table:table-cell>
        </table:table-row>
        <table:table-row table:style-name="Row18">
          <table:table-cell table:style-name="Cell61">
            <text:p text:style-name="P149"><text:span text:style-name="T149_1">Recommendation<text:s/>5:</text:span><text:span text:style-name="T149_2"> BEJ<text:s/>programme<text:s/>team<text:s/>should<text:s/>review SSPP<text:s/>safeguarding including<text:s/>by<text:s/>further<text:s/>review<text:s/>of projects’<text:s/>reporting<text:s/>mechanisms<text:s/>for sexual<text:s/>exploitation<text:s/>abuse<text:s/>and<text:s/>harassment<text:s/>(SEAH) and<text:s/>working with<text:s/>delivery<text:s/>partners<text:s/>to<text:s/>ensure<text:s/>that<text:s/>they are<text:s/>building<text:s/>trust<text:s/>with<text:s/>beneficiaries<text:s/>to be<text:s/>able<text:s/>to<text:s/>report<text:s/>cases. </text:span><text:span text:style-name="T149_3"> </text:span></text:p>
          </table:table-cell>
          <table:table-cell table:style-name="Cell62">
            <text:p text:style-name="P150"><text:span text:style-name="T150_1">SSPP’s<text:s/>programme<text:s/>team<text:s/>have<text:s/>taken<text:s/>action<text:s/>to<text:s/>review<text:s/>this,<text:s/>mainly<text:s/>in<text:s/>relation<text:s/>to<text:s/>the<text:s/>POF<text:s/>programme.<text:s text:c="2"/>Where<text:s/>information<text:s/>on<text:s/>active<text:s/>steps<text:s/>to<text:s/>address<text:s/>and<text:s/>mitigate<text:s/>against<text:s/>SEAH<text:s/>have<text:s/>been<text:s/>shared<text:s/>the<text:s/>team<text:s/>need<text:s/>to<text:s/>ensure<text:s/>these<text:s/>are<text:s/>having<text:s/>the<text:s/>right<text:s/>impact.<text:s/></text:span></text:p>
          </table:table-cell>
        </table:table-row>
        <table:table-row table:style-name="Row19">
          <table:table-cell table:style-name="Cell63">
            <text:p text:style-name="P151"><text:span text:style-name="T151_1">Recommendation</text:span><text:span text:style-name="T151_2"><text:s/>6</text:span><text:span text:style-name="T151_3">: </text:span><text:span text:style-name="T151_4">Review risk appetites for<text:s/>the<text:s/>following<text:s/>categories reputational, financial and<text:s/>safeguarding with<text:s/>the<text:s/>BEJ<text:s/>DelEx<text:s/>team,<text:s/>current<text:s/>appetites<text:s/>could<text:s/>be<text:s/>high<text:s/>given relatively<text:s/>good control<text:s/>and<text:s/>mitigations and that<text:s/>delivery is mainly<text:s/>through provision<text:s/>of<text:s/>staff<text:s/>and<text:s/>research.</text:span><text:span text:style-name="T151_5"> </text:span></text:p>
            <text:p text:style-name="P152"><text:span text:style-name="T152_1"> </text:span></text:p>
            <text:p text:style-name="P153"/>
          </table:table-cell>
          <table:table-cell table:style-name="Cell64">
            <text:p text:style-name="P154"/>
          </table:table-cell>
        </table:table-row>
        <table:table-row table:style-name="Row20">
          <table:table-cell table:style-name="Cell65">
            <text:p text:style-name="P155"><text:span text:style-name="T155_1">Recommendation<text:s/>7:</text:span><text:span text:style-name="T155_2"> </text:span><text:span text:style-name="T155_3">SSPP<text:s/>team<text:s/>should<text:s/>conduct<text:s/>a logframe refresh<text:s/>particularly<text:s/>of<text:s/>indicators<text:s/>for<text:s/>POF<text:s/>activities,<text:s/>these<text:s/>should<text:s/>be<text:s/>gender/<text:s/>inclusivity<text:s/>disaggregated<text:s/>by<text:s/>default and generally<text:s/>simplified.</text:span><text:span text:style-name="T155_4"> </text:span></text:p>
          </table:table-cell>
          <table:table-cell table:style-name="Cell66">
            <text:p text:style-name="P156"><text:span text:style-name="T156_1">The<text:s/>logframe<text:s/>was<text:s/>updated<text:s/>following<text:s/>changes<text:s/>to<text:s/>partner<text:s/>logframes<text:s/>and<text:s/>a<text:s/>decision<text:s/>to<text:s/>pause<text:s/>the<text:s/>potential<text:s/>new<text:s/>work<text:s/>on<text:s/>elections.<text:s/></text:span><text:span text:style-name="T156_2">POF<text:s/>is<text:s/>now<text:s/>providing<text:s/>gender<text:s/>disaggregated<text:s/></text:span><text:span text:style-name="T156_3">data.<text:s/></text:span><text:span text:style-name="T156_4"><text:s/></text:span></text:p>
          </table:table-cell>
        </table:table-row>
      </table:table>
      <text:p text:style-name="P157"/>
      <text:p text:style-name="P158"/>
      <text:h text:style-name="P159" text:outline-level="2"><text:span text:style-name="T159_1">B:<text:s/>THEORY<text:s/>OF<text:s/>CHANGE<text:s/>AND<text:s/>PROGRESS<text:s/>TOWARDS<text:s/>OUTCOMES</text:span></text:h>
      <text:p text:style-name="P160"/>
      <text:p text:style-name="P161"><text:span text:style-name="T161_1">Summarise<text:s/>the<text:s/>programme’s<text:s/></text:span><text:span text:style-name="T161_2"><text:a xlink:type="simple" xlink:href="https://fcogovuk.sharepoint.com/teams/prof/_layouts/15/Doc.aspx?OR=teams&amp;action=edit&amp;sourcedoc=%7bE730D961-222B-456A-A1B3-DE32308F404E%7d"><text:span text:style-name="T161_3">theory<text:s/>of<text:s/>change</text:span></text:a></text:span><text:span text:style-name="T161_4">,<text:s/>including<text:s/>any<text:s/>changes<text:s/>to<text:s/>outcome<text:s/>and<text:s/>impact<text:s/>indicators<text:s/>from<text:s/>the<text:s/>original<text:s/>business<text:s/>case.<text:s/></text:span><text:span text:style-name="T161_5">[1/2<text:s/>page]</text:span></text:p>
      <text:p text:style-name="P162"/>
      <text:p text:style-name="P163"><text:span text:style-name="T163_1">The<text:s/>South<text:s/>Sudan<text:s/>Peacebuilding<text:s/>Programme<text:s/>(SSPP)<text:s/>was<text:s/>built<text:s/>on<text:s/>the<text:s/>premise<text:s/>that,<text:s/>despite<text:s/>the<text:s/>2018<text:s/>peace<text:s/>agreement,<text:s/>conflict<text:s/>in<text:s/>South<text:s/>Sudan<text:s/>remains<text:s/>driven<text:s/>by<text:s/>intercommunal<text:s/>grievances,<text:s/>competition<text:s/></text:span><text:span text:style-name="T163_2">over<text:s/>resources,<text:s/>elite<text:s/>contestation<text:s/>for<text:s/>power,<text:s/>and<text:s/>the<text:s/>absence<text:s/>of<text:s/>an<text:s/>inclusive<text:s/>political<text:s/>settlement.<text:s/>The<text:s/></text:span><text:span text:style-name="T163_3">ToC<text:s/>sets<text:s/>out<text:s/>that<text:s/></text:span><text:span text:style-name="T163_4">local<text:s/>conflict<text:s/></text:span><text:span text:style-name="T163_5">can<text:s/></text:span><text:span text:style-name="T163_6">be<text:s/>reduced<text:s/>through<text:s/>stronger<text:s/>community<text:s/>dialogue,<text:s/>peace<text:s/>governance<text:s/>structures<text:s/>and<text:s/>livelihood<text:s/>opportunities,<text:s/>while<text:s/>national<text:s/>instability<text:s/></text:span><text:span text:style-name="T163_7">can<text:s/></text:span><text:span text:style-name="T163_8">be<text:s/>mitigated<text:s/>through<text:s/>support<text:s/>to<text:s/>peace<text:s/>agreement<text:s/>implementation</text:span><text:span text:style-name="T163_9"><text:s/>(R-ARCSS<text:s/>and<text:s/>ceasefire)</text:span><text:span text:style-name="T163_10">,<text:s/>democratic<text:s/>transition<text:s/>processes<text:s/>and<text:s/>international<text:s/>engagement.</text:span></text:p>
      <text:p text:style-name="P164"/>
      <text:p text:style-name="P165"><text:span text:style-name="T165_1">To<text:s/>achieve<text:s/>this,<text:s/>SSPP<text:s/>combine</text:span><text:span text:style-name="T165_2">s</text:span><text:span text:style-name="T165_3"><text:s/>four<text:s/>mutually<text:s/>reinforcing<text:s/>interventions:<text:s/>(i)<text:s/>strengthening<text:s/>local<text:s/>peace<text:s/>structures<text:s/>and<text:s/>climate-sensitive<text:s/>livelihoods;<text:s/>(ii)<text:s/>supporting<text:s/>democratic<text:s/>transition,<text:s/>civil<text:s/>society<text:s/>and<text:s/>electoral<text:s/>processes</text:span><text:span text:style-name="T165_4"><text:s/>[although<text:s/>this<text:s/>was<text:s/>paused<text:s/>for<text:s/>this<text:s/>year]</text:span><text:span text:style-name="T165_5">;<text:s/>(iii)<text:s/>providing<text:s/>technical<text:s/>support<text:s/>to<text:s/>R-ARCSS<text:s/>implementation<text:s/>bodies<text:s/>such<text:s/>as<text:s/>RJMEC<text:s/>and<text:s/>CTSAMVM;<text:s/>and<text:s/>(iv)<text:s/>improving<text:s/>conflict-sensitive<text:s/>decision-making<text:s/>through<text:s/>high-quality<text:s/>analysis,<text:s/>research<text:s/>and<text:s/>technical<text:s/>assistance.<text:s/>Together,<text:s/>these<text:s/>interventions<text:s/>sought<text:s/>to<text:s/>increase<text:s/>community<text:s/>resilience<text:s/>to<text:s/>conflict,<text:s/>strengthen<text:s/>incentives<text:s/>for<text:s/>peaceful<text:s/>dispute<text:s/>resolution<text:s/>and<text:s/>support<text:s/>a<text:s/>more<text:s/>inclusive<text:s/>political<text:s/>settlement,<text:s/>ultimately<text:s/>contributing<text:s/>to<text:s/>a<text:s/>more<text:s/>peaceful<text:s/>and<text:s/>stable<text:s/>South<text:s/>Sudan<text:s/>and<text:s/>reducing<text:s/>the<text:s/>risk<text:s/>of<text:s/>a<text:s/>return<text:s/>to<text:s/>nationwide<text:s/>conflict.</text:span></text:p>
      <text:p text:style-name="P166"/>
      <text:p text:style-name="P167"><text:span text:style-name="T167_1">There<text:s/>were<text:s/>two<text:s/>principal<text:s/>changes<text:s/>to<text:s/>the<text:s/>ToC<text:s/>during<text:s/>this<text:s/></text:span><text:span text:style-name="T167_2">reporting<text:s/>period.<text:s/></text:span><text:span text:style-name="T167_3">There<text:s/>was<text:s/>an<text:s/>addendum<text:s/>made<text:s/>to<text:s/>the<text:s/>original<text:s/>SSPP<text:s/>business<text:s/>case<text:s/>in<text:s/>November<text:s/>2024<text:s/>to<text:s/>permit<text:s/>support<text:s/>to<text:s/>election<text:s/>monitoring<text:s/>via<text:s/>civil<text:s/>society<text:s/>and<text:s/>elections<text:s/>delivery<text:s/>through<text:s/>the<text:s/>National<text:s/>Elections<text:s/>Committee.<text:s/></text:span><text:span text:style-name="T167_4">However,<text:s/>e</text:span><text:span text:style-name="T167_5">lections<text:s/>support<text:s/>work<text:s/>did<text:s/>not<text:s/>go<text:s/>ahead<text:s/>due<text:s/>to<text:s/>reductions<text:s/>in<text:s/>the<text:s/>ODA<text:s/>budget<text:s/>in<text:s/>April<text:s/>2025</text:span><text:span text:style-name="T167_6">.<text:s/>The<text:s/>second<text:s/>change<text:s/>to<text:s/>the</text:span><text:span text:style-name="T167_7"><text:s/></text:span><text:span text:style-name="T167_8">ToC<text:s/></text:span><text:span text:style-name="T167_9">was<text:s/>the<text:s/>planned<text:s/></text:span><text:span text:style-name="T167_10">end<text:s/>of<text:s/></text:span><text:span text:style-name="T167_11">support<text:s/>to<text:s/>TASSPP<text:s/>in<text:s/>March<text:s/>2026<text:s/>(in<text:s/>line<text:s/>with<text:s/>the<text:s/>planned<text:s/>end<text:s/>date)</text:span><text:span text:style-name="T167_12">,<text:s/>but<text:s/>also<text:s/>in<text:s/>line<text:s/></text:span><text:span text:style-name="T167_13">with<text:s/></text:span><text:span text:style-name="T167_14">the<text:s/>proposed<text:s/>shift<text:s/>in<text:s/>SSPP<text:s/>for<text:s/>the<text:s/>next<text:s/>reporting<text:s/>p</text:span><text:span text:style-name="T167_15">eriod.<text:s/></text:span></text:p>
      <text:p text:style-name="P168"/>
      <text:p text:style-name="P169"><text:span text:style-name="T169_1">At<text:s/>the<text:s/>sub-national<text:s/>level,<text:s/>there<text:s/>is<text:s/>evidence<text:s/>that<text:s/>the<text:s/></text:span><text:span text:style-name="T169_2">output<text:s/>is<text:s/>contributing<text:s/></text:span><text:span text:style-name="T169_3">successfully</text:span><text:span text:style-name="T169_4"><text:s/>to<text:s/>outcome<text:s/>level<text:s/>change,<text:s/>communities<text:s/>are<text:s/>demonstrating<text:s/>increasing<text:s/>confidence<text:s/>and<text:s/>capacity<text:s/>to<text:s/>manage<text:s/>conflict<text:s/>in<text:s/>non-violent<text:s/>ways</text:span><text:span text:style-name="T169_5"><text:s/>with<text:s/>evidence<text:s/>that<text:s/>communities<text:s/>are<text:s/>feeling<text:s/>safer<text:s/>and<text:s/>have<text:s/>faith<text:s/>in<text:s/>the<text:s/>community<text:s/>level<text:s/>structure<text:s/>POF<text:s/></text:span><text:span text:style-name="T169_6">has</text:span><text:span text:style-name="T169_7"><text:s/>supported<text:s/>to<text:s/>manage<text:s/>conflict.<text:s/></text:span><text:span text:style-name="T169_8">However,<text:s/>at<text:s/>the<text:s/>national<text:s/>level,<text:s/>t</text:span><text:span text:style-name="T169_9">he<text:s/>link<text:s/>between<text:s/>output<text:s/>and<text:s/>outcome</text:span><text:span text:style-name="T169_10"><text:s/>is<text:s/>highly<text:s/>ambitious<text:s/>and<text:s/></text:span><text:span text:style-name="T169_11">does<text:s/>not<text:s/>appear<text:s/>t</text:span><text:span text:style-name="T169_12">o</text:span><text:span text:style-name="T169_13"><text:s/>be<text:s/></text:span><text:span text:style-name="T169_14">borne</text:span><text:span text:style-name="T169_15"><text:s/>out</text:span><text:span text:style-name="T169_16">.<text:s/>In<text:s/>particular,<text:s/>output<text:s/>3:<text:s/></text:span><text:span text:style-name="T169_17">“</text:span><text:span text:style-name="T169_18">R-ARCSS<text:s/>monitoring<text:s/>bodies<text:s/>are<text:s/>better<text:s/>able<text:s/>to<text:s/>develop<text:s/>and<text:s/>implement<text:s/>a<text:s/>politically<text:s/>smart<text:s/>strategy<text:s/>to<text:s/>drive<text:s/>international<text:s/>and<text:s/>regional<text:s/>action<text:s/>to<text:s/>incentivise<text:s/>South<text:s/>Sudanese<text:s/>powerbrokers<text:s/>to<text:s/>implement<text:s/>the<text:s/>peace<text:s/>agreement<text:s/>in<text:s/>earnest<text:s/>through<text:s/>the<text:s/>provision<text:s/>of<text:s/>technical<text:s/>advice<text:s/>and<text:s/>assistance</text:span><text:span text:style-name="T169_19">”</text:span><text:span text:style-name="T169_20">,<text:s/></text:span><text:span text:style-name="T169_21">is<text:s/>assumed<text:s/></text:span><text:span text:style-name="T169_22">at<text:s/>outcome<text:s/>level<text:s/>to<text:s/>contribute<text:s/>to<text:s/></text:span><text:span text:style-name="T169_23">prevent</text:span><text:span text:style-name="T169_24">ing</text:span><text:span text:style-name="T169_25"><text:s/>a<text:s/></text:span><text:span text:style-name="T169_26">“</text:span><text:span text:style-name="T169_27">return<text:s/>to<text:s/>national<text:s/>level<text:s/>conflict</text:span><text:span text:style-name="T169_28">”<text:s/></text:span><text:span text:style-name="T169_29">which</text:span><text:span text:style-name="T169_30"><text:s/>is</text:span><text:span text:style-name="T169_31"><text:s/></text:span><text:span text:style-name="T169_32">“</text:span><text:span text:style-name="T169_33">mitigated<text:s/>through<text:s/>technical<text:s/>support<text:s/>for<text:s/>implementation<text:s/>of<text:s/>the<text:s/>R-ARCSS</text:span><text:span text:style-name="T169_34">”</text:span><text:span text:style-name="T169_35">.</text:span><text:span text:style-name="T169_36"><text:s/></text:span><text:span text:style-name="T169_37">However</text:span><text:span text:style-name="T169_38">,</text:span><text:span text:style-name="T169_39"><text:s/>there<text:s/>is<text:s/>an<text:s/>assumption<text:s/>here<text:s/></text:span><text:span text:style-name="T169_40">that<text:s/></text:span><text:span text:style-name="T169_41">technical<text:s/>advice<text:s/>will<text:s/>mean<text:s/>political<text:s/>will</text:span><text:span text:style-name="T169_42"><text:s/>to<text:s/>implement<text:s/>the<text:s/>R-ARCSS.<text:s/>T</text:span><text:span text:style-name="T169_43">his<text:s/>is<text:s/>the<text:s/>principal<text:s/>failing<text:s/>of<text:s/>the<text:s/>ToC<text:s/>logic<text:s/>during<text:s/>this<text:s/>reporting<text:s/>period.<text:s/>Instead</text:span><text:span text:style-name="T169_44">,</text:span><text:span text:style-name="T169_45"><text:s/>what<text:s/>we<text:s/>have<text:s/>seen<text:s/>is<text:s/></text:span><text:span text:style-name="T169_46">political<text:s/>elite<text:s/>continually<text:s/>undermining<text:s/>the<text:s/>logic<text:s/>of<text:s/>power<text:s/>sharing<text:s/>enshr</text:span><text:span text:style-name="T169_47">in</text:span><text:span text:style-name="T169_48">ed<text:s/>in<text:s/>the<text:s/>R-ARCSS,<text:s/>evident<text:s/>from<text:s/>the<text:s/>house<text:s/>arrest<text:s/>of<text:s/>VP2<text:s/>Riek<text:s/>Machar<text:s/>to<text:s/></text:span><text:span text:style-name="T169_49">removal<text:s/>of<text:s/>IO<text:s/>politicians<text:s/>from<text:s/></text:span><text:span text:style-name="T169_50">R-ARCSS-mandated<text:s/></text:span><text:span text:style-name="T169_51">IO<text:s/></text:span><text:span text:style-name="T169_52">positions.<text:s/></text:span><text:span text:style-name="T169_53">Moving<text:s/>away<text:s/>from<text:s/>this<text:s/>logic,<text:s/>as<text:s/>explained<text:s/>above,<text:s/>is<text:s/>the<text:s/>central<text:s/>purpose<text:s/>of<text:s/>the<text:s/></text:span><text:span text:style-name="T169_54">third<text:s/></text:span><text:span text:style-name="T169_55">Business<text:s/>Case<text:s/>Addendum<text:s/>signed<text:s/>in<text:s/>June<text:s/>2026<text:s/>(outside<text:s/>this<text:s/>reporting<text:s/>period).<text:s/></text:span></text:p>
      <text:p text:style-name="P170"/>
      <text:p text:style-name="P171"><text:span text:style-name="T171_1">The<text:s/>counterfactual<text:s/>to<text:s/>SSPP<text:s/>is<text:s/>that<text:s/>South<text:s/>Sudan<text:s/>would<text:s/>have<text:s/>been<text:s/>less<text:s/>resilient<text:s/>to<text:s/>both<text:s/>local<text:s/>and<text:s/>national<text:s/>conflict<text:s/>dynamics<text:s/>during<text:s/>the<text:s/>reporting<text:s/>period,<text:s/>with<text:s/>fewer<text:s/>mechanisms<text:s/>available<text:s/>to<text:s/>prevent,<text:s/>manage<text:s/>and<text:s/>mitigate<text:s/>violence<text:s/>as<text:s/>political<text:s/>tensions<text:s/>escalated.</text:span><text:span text:style-name="T171_2"><text:s/></text:span><text:span text:style-name="T171_3">At<text:s/>the<text:s/>community<text:s/>level,<text:s/>the<text:s/>absence<text:s/>of<text:s/>SSPP<text:s/>would<text:s/>likely<text:s/>have<text:s/>meant<text:s/>that<text:s/>many<text:s/>of<text:s/>the<text:s/>peace<text:s/>governance<text:s/>structures<text:s/>established<text:s/>through<text:s/>POF—including<text:s/>ICGS<text:s/>forums,<text:s/>Akut<text:s/>de<text:s/>Door<text:s/>committees,<text:s/>cattle<text:s/>migration<text:s/>mechanisms,<text:s/>women’s<text:s/>peacebuilding<text:s/>networks<text:s/>and<text:s/>youth<text:s/>engagement<text:s/>platforms—would<text:s/>either<text:s/>not<text:s/>have<text:s/>existed<text:s/>or<text:s/>would<text:s/>have<text:s/>lacked<text:s/>the<text:s/>support<text:s/>needed<text:s/>to<text:s/>function<text:s/>effectively.</text:span><text:span text:style-name="T171_4"><text:s/>This<text:s/>is<text:s/>particularly<text:s/>true<text:s/>given<text:s/>the<text:s/>absence<text:s/>of<text:s/>other<text:s/>significant<text:s/>donors<text:s/>in<text:s/>the<text:s/>peacebuilding<text:s/>space</text:span><text:span text:style-name="T171_5">.<text:s/>On<text:s/>conflict<text:s/>sensitivity<text:s/></text:span><text:span text:style-name="T171_6">the<text:s/>counterfactual<text:s/>would<text:s/>have<text:s/>been<text:s/>a<text:s/>smaller<text:s/>CAPAF<text:s/>programme,<text:s/>or<text:s/>no<text:s/>programme<text:s/>at<text:s/>all<text:s/>as<text:s/>FCDO<text:s/>was<text:s/>the<text:s/>lead<text:s/>donor<text:s/>(Netherlands<text:s/>and<text:s/>Swiss<text:s/>funding<text:s/>would<text:s/>have<text:s/>continued<text:s/>but<text:s/>administration<text:s/>of<text:s/>the<text:s/>grant<text:s/>would<text:s/>have<text:s/>been<text:s/>absent).<text:s/>TAASSP<text:s/>would<text:s/>still<text:s/>have<text:s/>been<text:s/>supported<text:s/>given<text:s/>Norwegian<text:s/>funding<text:s/>for<text:s/>technical<text:s/>advisers.<text:s/></text:span></text:p>
      <text:p text:style-name="P172"/>
      <text:p text:style-name="P173"><draw:frame svg:x="0cm" svg:y="0cm" svg:width="15.921cm" svg:height="7.655cm" draw:style-name="FR1" text:anchor-type="as-char" draw:z-index="0"><draw:image xlink:href="Pictures/image1.png" xlink:type="simple" xlink:show="embed" xlink:actuate="onLoad"/><svg:desc>A screenshot of a computer

Description automatically generated</svg:desc></draw:frame></text:p>
      <text:p text:style-name="P174"/>
      <text:p text:style-name="P175"><text:span text:style-name="T175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75_2">the<text:s/>year<text:s/>ahead?</text:span><text:span text:style-name="T175_3"><text:s/></text:span><text:span text:style-name="T175_4">[1/2<text:s/>page]</text:span><text:span text:style-name="T175_5"><text:s/></text:span></text:p>
      <text:p text:style-name="P176"/>
      <text:p text:style-name="P177"><text:span text:style-name="T177_1">During<text:s/>this<text:s/>reporting<text:s/>period,<text:s/>the<text:s/>programme<text:s/>delivered<text:s/>the<text:s/>following<text:s/>contributions<text:s/>to</text:span><text:span text:style-name="T177_2"><text:s/>outcomes<text:s/>and<text:s/>impact.</text:span></text:p>
      <text:p text:style-name="P178"/>
      <text:p text:style-name="P179"><text:span text:style-name="T179_1">SSPP<text:s/>Outcome<text:s/>1:</text:span><text:span text:style-name="T179_2"><text:s/>Local<text:s/>communities<text:s/>will<text:s/>be<text:s/>more<text:s/>resilient<text:s/>to,<text:s/>and<text:s/>better<text:s/>able<text:s/>to<text:s/>jointly<text:s/>manage<text:s/>conflict<text:s/>in<text:s/>increasingly<text:s/>inclusive<text:s/>and<text:s/></text:span><text:span text:style-name="T179_3">climate-sensitive<text:s/>ways</text:span><text:span text:style-name="T179_4">,<text:s/>including<text:s/>through<text:s/>improved<text:s/>intercommunal<text:s/>governance<text:s/>and<text:s/>peace<text:s/>structures,<text:s/>alternative<text:s/>livelihoods<text:s/>opportunities,<text:s/>and<text:s/>greater<text:s/>awareness<text:s/>of<text:s/>and<text:s/>capacity<text:s/>to<text:s/>deliver<text:s/>peace<text:s/>outcomes</text:span><text:span text:style-name="T179_5">.</text:span><text:span text:style-name="T179_6"><text:s/>(POF’s<text:s/>ICF<text:s/>KPI<text:s/>is<text:s/>recorded<text:s/></text:span><text:span text:style-name="T179_7">under<text:s/>outcome<text:s/>1<text:s/>and<text:s/>output<text:s/>1).</text:span></text:p>
      <text:p text:style-name="P180"/>
      <text:p text:style-name="P181"><text:span text:style-name="T181_1">Indicator<text:s/>1.1:<text:s/>Changes<text:s/>of<text:s/>relevant<text:s/>community<text:s/>perceptions<text:s/>(e.g<text:s/>safety,<text:s/>cooperation,<text:s/>social<text:s/>cohesion)</text:span></text:p>
      <text:p text:style-name="P182"/>
      <text:p text:style-name="P183"><text:span text:style-name="T183_1">Target</text:span><text:span text:style-name="T183_2">:<text:s/></text:span><text:span text:style-name="T183_3">By<text:s/>December<text:s/>at<text:s/>least<text:s/>4<text:s/>counties<text:s/>remain<text:s/>steady<text:s/>or<text:s/>demonstrate<text:s/>an<text:s/>increase<text:s/>in<text:s/>perceived<text:s/>safety<text:s/>score<text:s/>(EPI)</text:span><text:span text:style-name="T183_4">.<text:s/></text:span><text:span text:style-name="T183_5">Achieved:<text:s/></text:span><text:span text:style-name="T183_6">According<text:s/>to<text:s/>POF’s<text:s/>MEL<text:s/>partner,<text:s/>Detcro</text:span><text:span text:style-name="T183_7">,<text:s/>6<text:s/>counties<text:s/>show<text:s/>an<text:s/>overall<text:s/>perception<text:s/>of<text:s/>security<text:s/>score<text:s/>that<text:s/>increased<text:s/>from<text:s/>the<text:s/>baseline<text:s/>and<text:s/>is<text:s/>either<text:s/>“safe”<text:s/>or<text:s/>“very<text:s/>safe”.</text:span></text:p>
      <text:p text:style-name="P184"/>
      <text:p text:style-name="P185"><text:span text:style-name="T185_1">More<text:s/>anecdotal<text:s/>reporting<text:s/>from<text:s/></text:span><text:span text:style-name="T185_2">partner<text:s/></text:span><text:span text:style-name="T185_3">report</text:span><text:span text:style-name="T185_4">ing</text:span><text:span text:style-name="T185_5"><text:s/>show</text:span><text:span text:style-name="T185_6">s<text:s/>the<text:s/>following<text:s/>outcomes/<text:s/>results</text:span><text:span text:style-name="T185_7"><text:s/>related<text:s/>to<text:s/>community<text:s/>resilience<text:s/>to<text:s/>conflict</text:span><text:span text:style-name="T185_8">:</text:span></text:p>
      <text:list text:style-name="LS1" xml:id="list23">
        <text:list-item>
          <text:p text:style-name="P186"><text:span text:style-name="T186_1">C</text:span><text:span text:style-name="T186_2">ontribution<text:s/>to<text:s/>reduced<text:s/>conflict<text:s/>escalation<text:s/>and<text:s/>improved<text:s/>inter-communal<text:s/>relations<text:s/>in<text:s/>targeted<text:s/>areas</text:span><text:span text:style-name="T186_3">.<text:s/></text:span><text:span text:style-name="T186_4">POF<text:s/>appears<text:s/>to<text:s/>have<text:s/>helped<text:s/>communities<text:s/>move<text:s/>from<text:s/>episodic<text:s/>dialogue<text:s/>towards<text:s/>more<text:s/>sustained<text:s/>mechanisms<text:s/>for<text:s/>preventing,<text:s/>managing<text:s/>and<text:s/>responding<text:s/>to<text:s/>conflict.<text:s/>The<text:s/>continued<text:s/>functioning<text:s/>of<text:s/>communication<text:s/>channels<text:s/>and<text:s/>peace<text:s/>structures<text:s/>—<text:s/>even<text:s/>during<text:s/>renewed<text:s/>insecurity<text:s/>in<text:s/>Northern<text:s/>Jonglei<text:s/>—<text:s/>suggests<text:s/>the<text:s/>programme<text:s/>has<text:s/>strengthened<text:s/>the<text:s/>resilience<text:s/>of<text:s/>local<text:s/>peace<text:s/>systems.</text:span></text:p>
        </text:list-item>
        <text:list-item>
          <text:p text:style-name="P187"><text:span text:style-name="T187_1">R</text:span><text:span text:style-name="T187_2">estoration<text:s/>of<text:s/>everyday<text:s/>social<text:s/>and<text:s/>economic<text:s/>life<text:s/>in<text:s/>some<text:s/>conflict-affected<text:s/>areas</text:span><text:span text:style-name="T187_3">.<text:s/></text:span><text:span text:style-name="T187_4">Road<text:s/>openings,<text:s/>safer<text:s/>movement,<text:s/>renewed<text:s/>trade,<text:s/>cattle<text:s/>migration<text:s/>management,<text:s/>market<text:s/>access<text:s/>and<text:s/>returns<text:s/>processes<text:s/>point<text:s/>to<text:s/>an<text:s/>impact<text:s/>beyond<text:s/>dialogue<text:s/>itself:<text:s/>communities<text:s/>are<text:s/>beginning<text:s/>to<text:s/>experience<text:s/>practical<text:s/>improvements<text:s/>in<text:s/>daily<text:s/>life<text:s/>as<text:s/>a<text:s/>result<text:s/>of<text:s/>more<text:s/>peaceful<text:s/>relationships.<text:s/>This<text:s/>is<text:s/>reinforced<text:s/>by<text:s/>EPI<text:s/>data<text:s/>showing<text:s/>improved<text:s/>perceptions<text:s/>of<text:s/>safety<text:s/>in<text:s/>many<text:s/>monitored<text:s/>counties.</text:span></text:p>
        </text:list-item>
        <text:list-item>
          <text:p text:style-name="P188"><text:span text:style-name="T188_1">A<text:s/>shift<text:s/>in<text:s/>incentives<text:s/>away<text:s/>from<text:s/>violence<text:s/>and<text:s/>towards<text:s/>cooperation</text:span><text:span text:style-name="T188_2">.<text:s/></text:span><text:span text:style-name="T188_3">The<text:s/>programme<text:s/>has<text:s/>helped<text:s/>demonstrate<text:s/>that<text:s/>peace<text:s/>brings<text:s/>tangible<text:s/>benefits<text:s/>—<text:s/>mobility,<text:s/>livelihoods,<text:s/>trade,<text:s/>access<text:s/>to<text:s/>services,<text:s/>social<text:s/>repair<text:s/>and<text:s/>economic<text:s/>opportunity.<text:s/>This<text:s/>is<text:s/>particularly<text:s/>important<text:s/>for<text:s/>youth,<text:s/>where<text:s/>the<text:s/>programme<text:s/>shows<text:s/>signs<text:s/>of<text:s/>redirecting<text:s/>leadership<text:s/>away<text:s/>from<text:s/>mobilisation<text:s/>and<text:s/>retaliation<text:s/>towards<text:s/>problem-solving,<text:s/>road<text:s/>reopening,<text:s/>cattle<text:s/>migration<text:s/>management<text:s/>and<text:s/>peace<text:s/>implementation.</text:span></text:p>
        </text:list-item>
        <text:list-item>
          <text:p text:style-name="P189"><text:span text:style-name="T189_1">Strengthened<text:s/>locally<text:s/>led<text:s/>peace<text:s/>architecture<text:s/>in<text:s/>South<text:s/>Sudan</text:span><text:span text:style-name="T189_2">.<text:s/></text:span><text:span text:style-name="T189_3">POF’s<text:s/>impact<text:s/>is<text:s/>not<text:s/>only<text:s/>at<text:s/>community<text:s/>level<text:s/>but<text:s/>also<text:s/>institutional:<text:s/>it<text:s/>has<text:s/>helped<text:s/>create<text:s/>a<text:s/>more<text:s/>credible<text:s/>ecosystem<text:s/>of<text:s/>South<text:s/>Sudanese<text:s/>peacebuilding<text:s/>actors.<text:s/>Peace<text:s/>Canal<text:s/>and<text:s/>TOCH<text:s/>securing<text:s/>direct<text:s/>donor<text:s/>funding,<text:s/>including<text:s/>the<text:s/>Swiss-funded<text:s/>consortium,<text:s/>is<text:s/>a<text:s/>strong<text:s/>impact-level<text:s/>indicator<text:s/>of<text:s/>localisation,<text:s/>donor<text:s/>confidence<text:s/>and<text:s/>reduced<text:s/>dependence<text:s/>on<text:s/>international<text:s/>intermediaries.</text:span></text:p>
        </text:list-item>
        <text:list-item>
          <text:p text:style-name="P190"><text:span text:style-name="T190_1">Increased<text:s/>visibility<text:s/>and<text:s/>legitimacy<text:s/>of<text:s/>women’s<text:s/>leadership<text:s/>in<text:s/>peacebuilding</text:span><text:span text:style-name="T190_2">.<text:s/></text:span><text:span text:style-name="T190_3">Bridges<text:s/>of<text:s/>Peace<text:s/>has<text:s/>contributed<text:s/>to<text:s/>a<text:s/>wider<text:s/>shift<text:s/>in<text:s/>women’s<text:s/>roles<text:s/>from<text:s/>participants<text:s/>or<text:s/>beneficiaries<text:s/>to<text:s/>recognised<text:s/>peace<text:s/>actors.<text:s/>The<text:s/>evidence<text:s/>around<text:s/>women<text:s/>leading<text:s/>peace<text:s/>circles,<text:s/>supporting<text:s/>abductee<text:s/>returns,<text:s/>engaging<text:s/>authorities,<text:s/>influencing<text:s/>decisions<text:s/>and<text:s/>establishing<text:s/>resilience<text:s/>initiatives<text:s/>suggests<text:s/>an<text:s/>impact<text:s/>on<text:s/>gender<text:s/>norms<text:s/>and<text:s/>women’s<text:s/>leadership<text:s/>within<text:s/>local<text:s/>peace<text:s/>processes.</text:span></text:p>
        </text:list-item>
        <text:list-item>
          <text:p text:style-name="P191"><text:span text:style-name="T191_1">Influence<text:s/>on<text:s/>wider<text:s/>peacebuilding<text:s/>practice<text:s/>and<text:s/>donor<text:s/>confidence</text:span><text:span text:style-name="T191_2">.<text:s/></text:span><text:span text:style-name="T191_3">Through<text:s/>documentaries,<text:s/>POFcast,<text:s/>stakeholder<text:s/>forums,<text:s/>learning<text:s/>products<text:s/>and<text:s/>donor<text:s/>engagement,<text:s/>the<text:s/>programme<text:s/>has<text:s/>contributed<text:s/>to<text:s/>wider<text:s/>recognition<text:s/>of<text:s/>community-led,<text:s/>adaptive<text:s/>and<text:s/>locally<text:s/>owned<text:s/>peacebuilding<text:s/>approaches.<text:s/>This<text:s/>is<text:s/>an<text:s/>impact-level<text:s/>success<text:s/>because<text:s/>it<text:s/>extends<text:s/>beyond<text:s/>direct<text:s/>delivery<text:s/>and<text:s/>begins<text:s/>to<text:s/>shape<text:s/>how<text:s/>other<text:s/>actors<text:s/>understand<text:s/>and<text:s/>support<text:s/>peacebuilding<text:s/>in<text:s/>South<text:s/>Sudan</text:span><text:span text:style-name="T191_4">.</text:span></text:p>
        </text:list-item>
      </text:list>
      <text:p text:style-name="P192"><text:span text:style-name="T192_1">Indicator<text:s/>1.2:<text:s/></text:span><text:span text:style-name="T192_2">Percentage<text:s/>completion<text:s/>of<text:s/>the<text:s/>R-ARCSS.<text:s/></text:span></text:p>
      <text:p text:style-name="P193"><text:span text:style-name="T193_1">Target:<text:s/></text:span><text:span text:style-name="T193_2">At<text:s/>least<text:s/>40%<text:s/>of<text:s/>R-ARCSS<text:s/>implemented.</text:span><text:span text:style-name="T193_3"><text:s/></text:span><text:span text:style-name="T193_4">Not<text:s/>Achieved.<text:s/></text:span><text:span text:style-name="T193_5">As<text:s/></text:span><text:span text:style-name="T193_6">above,<text:s/>TASSPP<text:s/></text:span><text:span text:style-name="T193_7">reporting<text:s/></text:span><text:span text:style-name="T193_8">concludes<text:s/>that<text:s/>implementation<text:s/></text:span><text:span text:style-name="T193_9">of<text:s/>R-ARCSS<text:s/></text:span><text:span text:style-name="T193_10">has<text:s/>largely<text:s/>stalled<text:s/>and,<text:s/>following<text:s/>the<text:s/></text:span><text:span text:style-name="T193_11">March<text:s/></text:span><text:span text:style-name="T193_12">2025<text:s/>political<text:s/>crisis,<text:s/>become<text:s/>virtually<text:s/>impossible<text:s/>in<text:s/>practice.<text:s/></text:span><text:span text:style-name="T193_13">E</text:span><text:span text:style-name="T193_14">scalating<text:s/>conflict,<text:s/>the<text:s/>detention<text:s/>of<text:s/>First<text:s/>Vice<text:s/>President<text:s/>Machar,<text:s/>rising<text:s/>ceasefire<text:s/>violations,<text:s/>weakened<text:s/>power-sharing<text:s/>arrangements<text:s/>and<text:s/>funding<text:s/>shortfalls<text:s/>a</text:span><text:span text:style-name="T193_15">re<text:s/></text:span><text:span text:style-name="T193_16">key<text:s/>factors<text:s/>undermining<text:s/>implementation</text:span><text:span text:style-name="T193_17">.</text:span></text:p>
      <text:p text:style-name="P194"/>
      <text:p text:style-name="P195"><text:span text:style-name="T195_1">Overall,<text:s/></text:span><text:span text:style-name="T195_2">the<text:s/>weak<text:s/>link<text:s/>between<text:s/>output<text:s/>and<text:s/>outcome<text:s/>sits<text:s/>at<text:s/>the<text:s/>national<text:s/>level<text:s/>more<text:s/>than<text:s/>the<text:s/>community<text:s/>level,<text:s/>with<text:s/>some<text:s/>clear<text:s/>results<text:s/>being<text:s/>achieved<text:s/>at<text:s/>outcome<text:s/>level<text:s/>for<text:s/>the<text:s/>POF<text:s/>project.<text:s/>However,<text:s/></text:span><text:span text:style-name="T195_3">it<text:s/>is<text:s/>difficult<text:s/>to<text:s/>prove<text:s/>causation</text:span><text:span text:style-name="T195_4">,</text:span><text:span text:style-name="T195_5"><text:s/>and<text:s/>the<text:s/>results<text:s/>are<text:s/>more<text:s/>likely<text:s/></text:span><text:span text:style-name="T195_6">contribution<text:s/>rather<text:s/>than<text:s/>attribution.<text:s/></text:span></text:p>
      <text:p text:style-name="P196"/>
      <text:p text:style-name="P197"><text:span text:style-name="T197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text:span text:style-name="T197_2">[1<text:s/>paragraph]</text:span></text:p>
      <text:p text:style-name="P198"/>
      <text:p text:style-name="P199"><text:span text:style-name="T199_1">Based<text:s/>on<text:s/>the<text:s/>evidence<text:s/>from<text:s/>implementation<text:s/>to<text:s/>date,<text:s/>the<text:s/>programme<text:s/>should<text:s/>continue<text:s/>but<text:s/>in<text:s/>a<text:s/>restructured<text:s/>form.<text:s/>SSPP<text:s/>has<text:s/>demonstrated<text:s/>strong<text:s/>performance<text:s/>and<text:s/>value<text:s/>for<text:s/>money<text:s/>through<text:s/>its<text:s/>contribution<text:s/>to<text:s/>locally<text:s/>led<text:s/>peacebuilding,<text:s/>conflict<text:s/>prevention<text:s/>and<text:s/>localisation,<text:s/>particularly<text:s/>through<text:s/></text:span><text:span text:style-name="T199_2">POF</text:span><text:span text:style-name="T199_3">,<text:s/>which<text:s/>delivered<text:s/>tangible<text:s/>reductions<text:s/>in<text:s/>intercommunal<text:s/>violence,<text:s/>strengthened<text:s/>inclusive<text:s/>peace<text:s/>governance<text:s/>structures,<text:s/>increased<text:s/>opportunities<text:s/>for<text:s/>women<text:s/>and<text:s/>youth,<text:s/>and<text:s/>mobilised<text:s/>additional<text:s/>resources<text:s/>for<text:s/>South<text:s/>Sudanese<text:s/>organisations.<text:s/></text:span></text:p>
      <text:p text:style-name="P200"/>
      <text:p text:style-name="P201"><text:span text:style-name="T201_1">Evidence<text:s/>also<text:s/>suggests<text:s/>that<text:s/>the<text:s/>programme’s<text:s/>original<text:s/>theory<text:s/>of<text:s/>change<text:s/>requires<text:s/>adaptation:<text:s/>while<text:s/>support<text:s/>to<text:s/>community<text:s/>resilience<text:s/>and<text:s/>locally<text:s/>led<text:s/>peacebuilding<text:s/>remains<text:s/>relevant<text:s/>and<text:s/>effective,<text:s/>the<text:s/>assumptions<text:s/>underpinning<text:s/>TASSPP<text:s/>and,<text:s/>to<text:s/>a<text:s/>lesser<text:s/>extent,<text:s/>CAPAF<text:s/>have<text:s/>weakened<text:s/>as<text:s/>implementation<text:s/>of<text:s/>the<text:s/>R-ARCSS<text:s/>has<text:s/>largely<text:s/>stalled,<text:s/>political<text:s/>space<text:s/>has<text:s/>narrowed,<text:s/>and<text:s/>institutions<text:s/>such<text:s/>as<text:s/>RJMEC<text:s/>and<text:s/>CTSAMVM<text:s/>have<text:s/>become<text:s/>increasingly<text:s/>constrained<text:s/>by<text:s/>limited<text:s/>political<text:s/>will<text:s/>and<text:s/>funding<text:s/>pressures.<text:s/>The<text:s/>key<text:s/>programme-level<text:s/>lesson<text:s/>is<text:s/>therefore<text:s/>that<text:s/>future<text:s/>investment<text:s/>should<text:s/>be<text:s/>more<text:s/>politically<text:s/>realistic<text:s/>and<text:s/>targeted,<text:s/>prioritising<text:s/>support<text:s/>to<text:s/>community-level<text:s/>resilience,<text:s/>locally<text:s/>led<text:s/>peacebuilding,<text:s/>atrocity<text:s/>prevention<text:s/>and<text:s/>focused<text:s/>political<text:s/>economy<text:s/>analysis,<text:s/>while<text:s/>moving<text:s/>away<text:s/>from<text:s/>broad<text:s/>support<text:s/>to<text:s/>legacy<text:s/>peace<text:s/>agreement<text:s/>institutions.<text:s/></text:span></text:p>
      <text:p text:style-name="P202"/>
      <text:p text:style-name="P203"><text:span text:style-name="T203_1">A<text:s/>restructured<text:s/>SSPP<text:s/>would<text:s/>continue<text:s/>to<text:s/>contribute<text:s/>to<text:s/>FCDO<text:s/>objectives<text:s/>on<text:s/>conflict<text:s/>prevention,<text:s/>stability,<text:s/>localisation<text:s/>and<text:s/>reducing<text:s/>humanitarian<text:s/>need,<text:s/>whilst<text:s/>concentrating<text:s/>resources<text:s/>on<text:s/>those<text:s/>interventions<text:s/>where<text:s/>there<text:s/>is<text:s/>the<text:s/>strongest<text:s/>evidence<text:s/>of<text:s/>sustainable<text:s/>impact<text:s/>and<text:s/>value<text:s/>for<text:s/>money.</text:span></text:p>
      <text:p text:style-name="P204"/>
      <text:p text:style-name="P205"/>
      <text:h text:style-name="P206" text:outline-level="2"><text:span text:style-name="T206_1">C.<text:s/>DETAILED<text:s/>OUTPUT<text:s/>SCORING</text:span><text:span text:style-name="T206_2"><text:s/>[aim<text:s/>for<text:s/>1<text:s/>page<text:s/>per<text:s/>output]</text:span></text:h>
      <text:p text:style-name="P207"/>
      <table:table table:style-name="Table6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21">
          <table:table-cell table:style-name="Cell67">
            <text:p text:style-name="P208"><text:span text:style-name="T208_1">Output<text:s/>Title<text:s/></text:span></text:p>
          </table:table-cell>
          <table:table-cell table:style-name="Cell68" table:number-columns-spanned="4">
            <text:p text:style-name="P209"><text:span text:style-name="T209_1">Inclusive<text:s/>local<text:s/>inter-communal<text:s/>peace<text:s/>governance<text:s/>structures<text:s/>are<text:s/>strengthened<text:s/>and<text:s/>supported,<text:s/>and<text:s/>communities<text:s/>interact<text:s/>more<text:s/>with<text:s/>each<text:s/>other<text:s/>through<text:s/>more<text:s/>collaborative,<text:s/>inclusive,<text:s/>and<text:s/>mutually-dependent<text:s/>climate-sensitive<text:s/>livelihoods<text:s/>and<text:s/>peace<text:s/>dividends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69" table:number-columns-spanned="2">
            <text:p text:style-name="P210"><text:span text:style-name="T210_1">Output<text:s/>number:<text:s/></text:span></text:p>
          </table:table-cell>
          <table:covered-table-cell/>
          <table:table-cell table:style-name="Cell70">
            <text:p text:style-name="P211"><text:span text:style-name="T211_1">1</text:span></text:p>
          </table:table-cell>
          <table:table-cell table:style-name="Cell71">
            <text:p text:style-name="P212"><text:span text:style-name="T212_1">Output<text:s/>Score:<text:s/></text:span></text:p>
          </table:table-cell>
          <table:table-cell table:style-name="Cell72">
            <text:p text:style-name="P213"><text:span text:style-name="T213_1">A</text:span></text:p>
          </table:table-cell>
        </table:table-row>
        <table:table-row table:style-name="Row23">
          <table:table-cell table:style-name="Cell73" table:number-columns-spanned="2">
            <text:p text:style-name="P214"><text:span text:style-name="T214_1">Impact<text:s/>weighting<text:s/>(%):<text:s text:c="2"/></text:span></text:p>
          </table:table-cell>
          <table:covered-table-cell/>
          <table:table-cell table:style-name="Cell74">
            <text:p text:style-name="P215"><text:span text:style-name="T215_1">6</text:span><text:span text:style-name="T215_2">0</text:span></text:p>
          </table:table-cell>
          <table:table-cell table:style-name="Cell75">
            <text:p text:style-name="P216"><text:span text:style-name="T216_1">Weighting<text:s/>revised<text:s/>since<text:s/>last<text:s/>AR?<text:s/></text:span></text:p>
          </table:table-cell>
          <table:table-cell table:style-name="Cell76">
            <text:p text:style-name="P217"><text:span text:style-name="T217_1">Yes,<text:s/></text:span><text:span text:style-name="T217_2">up<text:s/>by<text:s/></text:span><text:span text:style-name="T217_3">1</text:span><text:span text:style-name="T217_4">0%</text:span></text:p>
          </table:table-cell>
        </table:table-row>
      </table:table>
      <text:p text:style-name="P218"/>
      <table:table table:style-name="Table7">
        <table:table-column table:style-name="Column25"/>
        <table:table-column table:style-name="Column26"/>
        <table:table-column table:style-name="Column27"/>
        <table:table-row table:style-name="Row24">
          <table:table-cell table:style-name="Cell77">
            <text:p text:style-name="P219"><text:span text:style-name="T219_1">Indicator(s)</text:span></text:p>
          </table:table-cell>
          <table:table-cell table:style-name="Cell78">
            <text:p text:style-name="P220"><text:span text:style-name="T220_1">Milestone(s)<text:s/>for<text:s/>this<text:s/>review</text:span></text:p>
          </table:table-cell>
          <table:table-cell table:style-name="Cell79">
            <text:p text:style-name="P221"><text:span text:style-name="T221_1">Progress<text:s/></text:span></text:p>
          </table:table-cell>
        </table:table-row>
        <table:table-row table:style-name="Row25">
          <table:table-cell table:style-name="Cell80">
            <text:p text:style-name="P222"><text:span text:style-name="T222_1">1.1</text:span><text:span text:style-name="T222_2"><text:s text:c="2"/></text:span></text:p>
            <text:p text:style-name="P223"><text:span text:style-name="T223_1">(a)<text:s/>Number<text:s/>of<text:s/>community<text:s/>dialogue<text:s/>outcomes<text:s/>implemented</text:span></text:p>
            <text:p text:style-name="P224"/>
            <text:p text:style-name="P225"><text:span text:style-name="T225_1">(b)<text:s/>Number<text:s/>of<text:s/>women<text:s/>/<text:s/>youth<text:s/>focused<text:s/>community<text:s/>dialogue<text:s/>outcomes<text:s/>in<text:s/>target<text:s/>areas</text:span></text:p>
          </table:table-cell>
          <table:table-cell table:style-name="Cell81">
            <text:p text:style-name="P226"><text:span text:style-name="T226_1">(a)<text:s/>&gt;05<text:s/>community/structure<text:s/>dialogue<text:s/>outcomes<text:s/>that<text:s/>are<text:s/>implemented</text:span></text:p>
            <text:p text:style-name="P227"/>
            <text:p text:style-name="P228"><text:span text:style-name="T228_1">(b)<text:s/>&gt;15<text:s/>women/<text:s/>youth<text:s/>focussed<text:s/>community/structure<text:s/>dialogue<text:s/>outcomes</text:span></text:p>
          </table:table-cell>
          <table:table-cell table:style-name="Cell82">
            <text:p text:style-name="P229"><text:span text:style-name="T229_1">A</text:span></text:p>
            <text:p text:style-name="P230"/>
            <text:p text:style-name="P231"><text:span text:style-name="T231_1">Indicator<text:s/>1.1:</text:span><text:span text:style-name="T231_2"><text:s/>Achieved</text:span></text:p>
            <text:p text:style-name="P232"/>
            <text:list text:style-name="LS8" xml:id="list29">
              <text:list-item>
                <text:p text:style-name="P233"><text:span text:style-name="T233_1">Ac</text:span><text:span text:style-name="T233_2">hieved.<text:s/></text:span><text:span text:style-name="T233_3">Number<text:s/>of<text:s/>community<text:s/>dialogue<text:s/>outcomes<text:s/>implemented.<text:s/></text:span><text:span text:style-name="T233_4">Target:<text:s/>5</text:span></text:p>
              </text:list-item>
            </text:list>
            <text:p text:style-name="P234"><text:span text:style-name="T234_1">Achieved:<text:s/>5</text:span></text:p>
            <text:p text:style-name="P235"/>
            <text:list text:style-name="LS8" xml:id="list30" text:continue-list="list29">
              <text:list-item>
                <text:p text:style-name="P236"><text:span text:style-name="T236_1">Achieved.<text:s/></text:span><text:span text:style-name="T236_2">Number<text:s/>of<text:s/>women<text:s/>/<text:s/>youth<text:s/>focused<text:s/>community<text:s/>dialogue<text:s/>outcomes<text:s/>in<text:s/>target<text:s/>areas.<text:s/></text:span></text:p>
              </text:list-item>
            </text:list>
            <text:p text:style-name="P237"><text:span text:style-name="T237_1">Target:<text:s/>15</text:span></text:p>
            <text:p text:style-name="P238"><text:span text:style-name="T238_1">Achieved:<text:s/>25</text:span></text:p>
            <text:p text:style-name="P239"/>
          </table:table-cell>
        </table:table-row>
        <table:table-row table:style-name="Row26">
          <table:table-cell table:style-name="Cell83">
            <text:p text:style-name="P240"><text:span text:style-name="T240_1">1.2<text:s/></text:span><text:span text:style-name="T240_2">%<text:s/>of<text:s/>peace<text:s/>structures<text:s/>covering<text:s/>relevant<text:s/>community-identified<text:s/>categories<text:s/>of<text:s/>participation<text:s/>in<text:s/>target<text:s/>areas</text:span></text:p>
            <text:p text:style-name="P241"/>
          </table:table-cell>
          <table:table-cell table:style-name="Cell84">
            <text:p text:style-name="P242"><text:span text:style-name="T242_1">&gt;75%<text:s/>of<text:s/>KIIs<text:s/>in<text:s/>each<text:s/>main<text:s/>community<text:s/>identify<text:s/>the<text:s/>peace<text:s/>structures<text:s/>in<text:s/>their<text:s/>area<text:s/>as<text:s/>either<text:s/>(1)<text:s/>or<text:s/>(2)<text:s/>in<text:s/>rubric*</text:span></text:p>
          </table:table-cell>
          <table:table-cell table:style-name="Cell85">
            <text:p text:style-name="P243"><text:span text:style-name="T243_1">A</text:span></text:p>
            <text:p text:style-name="P244"/>
            <text:p text:style-name="P245"><text:span text:style-name="T245_1">Indicator<text:s/>1.2:</text:span><text:span text:style-name="T245_2"><text:s/>Achieved</text:span></text:p>
            <text:p text:style-name="P246"/>
            <text:p text:style-name="P247"><text:span text:style-name="T247_1">%<text:s/>of<text:s/>peace<text:s/>structures<text:s/>covering<text:s/>relevant<text:s/>community-identified<text:s/>categories<text:s/>of<text:s/>participation<text:s/>in<text:s/>target<text:s/>areas.<text:s/></text:span></text:p>
            <text:p text:style-name="P248"/>
            <text:p text:style-name="P249"><text:span text:style-name="T249_1">Target:<text:s/>&gt;75%</text:span></text:p>
            <text:p text:style-name="P250"><text:span text:style-name="T250_1">Achieved:<text:s/>87%</text:span></text:p>
            <text:p text:style-name="P251"/>
            <text:p text:style-name="P252"/>
          </table:table-cell>
        </table:table-row>
        <table:table-row table:style-name="Row27">
          <table:table-cell table:style-name="Cell86">
            <text:p text:style-name="P253"><text:span text:style-name="T253_1">1.3</text:span><text:span text:style-name="T253_2"><text:s/></text:span><text:span text:style-name="T253_3">Number<text:s/>of<text:s/>livelihoods<text:s/>pilots<text:s/>implemented<text:s/>in<text:s/>target<text:s/>areas</text:span></text:p>
          </table:table-cell>
          <table:table-cell table:style-name="Cell87">
            <text:p text:style-name="P254"><text:span text:style-name="T254_1">&gt;2<text:s/>livelihood<text:s/>SMART<text:s/>pilot<text:s/>interventions<text:s/>implemented<text:s/>and<text:s/>assessed</text:span></text:p>
            <text:p text:style-name="P255"><text:span text:style-name="T255_1">&gt;1<text:s/>livelihood<text:s/>intervention<text:s/>progressing<text:s/>out<text:s/>of<text:s/>trial<text:s/>period<text:s/>with<text:s/>additional<text:s/>funding</text:span></text:p>
            <text:p text:style-name="P256"/>
          </table:table-cell>
          <table:table-cell table:style-name="Cell88">
            <text:p text:style-name="P257"><text:span text:style-name="T257_1">A</text:span></text:p>
            <text:p text:style-name="P258"/>
            <text:p text:style-name="P259"><text:span text:style-name="T259_1">Indicator<text:s/>1.3:</text:span><text:span text:style-name="T259_2"><text:s/>Achieved</text:span><text:span text:style-name="T259_3"><text:s/></text:span></text:p>
            <text:p text:style-name="P260"/>
            <text:p text:style-name="P261"><text:span text:style-name="T261_1">Number<text:s/>of<text:s/>livelihoods<text:s/>pilots<text:s/>implemented<text:s/>in<text:s/>target<text:s/>areas.<text:s/></text:span></text:p>
            <text:p text:style-name="P262"/>
            <text:p text:style-name="P263"><text:span text:style-name="T263_1">Target:</text:span><text:span text:style-name="T263_2"><text:s/>2,<text:s/></text:span><text:span text:style-name="T263_3">1<text:s/></text:span></text:p>
            <text:p text:style-name="P264"><text:span text:style-name="T264_1">Achieved:<text:s/>3,<text:s/>1<text:s/></text:span></text:p>
            <text:p text:style-name="P265"/>
          </table:table-cell>
        </table:table-row>
      </table:table>
      <text:p text:style-name="P266"/>
      <text:p text:style-name="P267"><text:span text:style-name="T267_1">Briefly<text:s/>describe<text:s/>the<text:s/>output’s<text:s/>activities<text:s/>and<text:s/>provide<text:s/>supporting<text:s/>narrative<text:s/>for<text:s/>the<text:s/>score.<text:s/></text:span><text:span text:style-name="T267_2">[max<text:s/>1/2<text:s/>page]<text:s/></text:span></text:p>
      <text:p text:style-name="P268"/>
      <text:p text:style-name="P269"><text:span text:style-name="T269_1">Output<text:s/>1<text:s/>delivered<text:s/>a<text:s/>strong<text:s/>year<text:s/>of<text:s/>implementation<text:s/>across<text:s/>communal<text:s/>peace<text:s/>governance,<text:s/>women’s<text:s/>peace<text:s/>leadership,<text:s/>youth<text:s/>engagement<text:s/>and<text:s/>peace-linked<text:s/>livelihoods.<text:s/>Activities<text:s/>included<text:s/>inter-<text:s/>and<text:s/>intra-communal<text:s/>dialogues<text:s/>in<text:s/>Lakes,<text:s/>Warrap,<text:s/>Jonglei<text:s/>and<text:s/>GPAA;<text:s/>the<text:s/>Lakes<text:s/>cattle<text:s/>migration<text:s/>process;<text:s/>Akut<text:s/>de<text:s/>Door<text:s/>and<text:s/>ICGS<text:s/>meetings;<text:s/>spiritual<text:s/>leader<text:s/>engagement;<text:s/>Nanaam<text:s/>corridor<text:s/>establishment;<text:s/>Bridges<text:s/>of<text:s/>Peace<text:s/>circles<text:s/>and<text:s/>reunion<text:s/>sessions;<text:s/>and<text:s/>livelihoods<text:s/>pilots<text:s/>including<text:s/>Peace<text:s/>Farms,<text:s/>VSLAs<text:s/>and<text:s/>Cattle<text:s/>Traders’<text:s/>Associations.<text:s/>These<text:s/>activities<text:s/>strengthened<text:s/>local<text:s/>peace<text:s/>structures,<text:s/>created<text:s/>practical<text:s/>alternatives<text:s/>to<text:s/>violence,<text:s/>and<text:s/>helped<text:s/>embed<text:s/>more<text:s/>inclusive<text:s/>and<text:s/>locally<text:s/>owned<text:s/>approaches<text:s/>to<text:s/>conflict<text:s/>management.</text:span></text:p>
      <text:p text:style-name="P270"/>
      <text:p text:style-name="P271"><text:span text:style-name="T271_1">The<text:s/>“A”<text:s/>score<text:s/>is<text:s/>justified<text:s/>by<text:s/>clear<text:s/>delivery<text:s/>against<text:s/>the<text:s/>main<text:s/>output<text:s/>indicators.<text:s/>At<text:s/>least<text:s/>five<text:s/>community<text:s/>dialogue<text:s/>outcomes<text:s/>were<text:s/>implemented,<text:s/>including<text:s/>Lakes<text:s/>cattle<text:s/>migration<text:s/>route<text:s/>stipulations,<text:s/>the<text:s/>Luanyjang–Pakam<text:s/>dialogue,<text:s/>the<text:s/>Jonglei-GPAA<text:s/>women’s<text:s/>conference,<text:s/>establishment<text:s/>of<text:s/>the<text:s/>Inter-communal<text:s/>Boarding<text:s/>School<text:s/>steering<text:s/>committee,<text:s/>and<text:s/>completion<text:s/>of<text:s/>the<text:s/>Jonglei-GPAA<text:s/>road<text:s/>opening<text:s/>mission.<text:s/>Women’s<text:s/>participation<text:s/>also<text:s/>exceeded<text:s/>target,<text:s/>with<text:s/>25<text:s/>Bridges<text:s/>of<text:s/>Peace<text:s/>circles<text:s/>and<text:s/>25<text:s/>reunion<text:s/>circles<text:s/>providing<text:s/>trauma-informed<text:s/>spaces<text:s/>for<text:s/>healing,<text:s/>leadership<text:s/>and<text:s/>cross-community<text:s/>mobilisation.<text:s/>Youth-focused<text:s/>activities<text:s/>met<text:s/>the<text:s/>target<text:s/>through<text:s/>the<text:s/>Lou<text:s/>Nuer<text:s/>youth<text:s/>leadership<text:s/>meeting<text:s/>and<text:s/>monthly<text:s/>Akut<text:s/>de<text:s/>Door<text:s/>meetings,<text:s/>while<text:s/>livelihood<text:s/>pilots—including<text:s/>VSLAs,<text:s/>Peace<text:s/>Farms<text:s/>and<text:s/>cattle-trading<text:s/>associations—were<text:s/>implemented<text:s/>and<text:s/>assessed.</text:span></text:p>
      <text:p text:style-name="P272"/>
      <text:p text:style-name="P273"><text:span text:style-name="T273_1">Output<text:s/>1<text:s/>is<text:s/>broadly<text:s/>on<text:s/>track<text:s/>to<text:s/>meet<text:s/>end-of-programme<text:s/>targets.<text:s/>Peace<text:s/>structures<text:s/>are<text:s/>increasingly<text:s/>viewed<text:s/>as<text:s/>legitimate<text:s/>and<text:s/>representative,<text:s/>with<text:s/>87%<text:s/>of<text:s/>respondents<text:s/>identifying<text:s/>them<text:s/>as<text:s/>highly<text:s/>or<text:s/>moderately<text:s/>inclusive<text:s/>and<text:s/>legitimate.<text:s/>The<text:s/>Community<text:s/>Institution<text:s/>Model<text:s/>is<text:s/>showing<text:s/>promise<text:s/>as<text:s/>a<text:s/>locally<text:s/>owned<text:s/>framework<text:s/>linking<text:s/>peacebuilding<text:s/>and<text:s/>livelihoods,<text:s/>with<text:s/>strong<text:s/>VSLA<text:s/>performance<text:s/>in<text:s/>Rumbek<text:s/>and<text:s/>encouraging<text:s/>repayment<text:s/>rates<text:s/>across<text:s/>most<text:s/>cattle-trading<text:s/>associations</text:span><text:span text:style-name="T273_2">,<text:s/>evidence<text:s/>also<text:s/>suggests<text:s/>the<text:s/>profits<text:s/>from<text:s/></text:span><text:span text:style-name="T273_3">VSLAs<text:s/>are<text:s/>either<text:s/>reinvested<text:s/>into<text:s/>the<text:s/>farm</text:span><text:span text:style-name="T273_4">s<text:s/>or<text:s/>are<text:s/>used<text:s/>to<text:s/>support<text:s/>individual<text:s/>business<text:s/>enterprises</text:span><text:span text:style-name="T273_5">.<text:s/>However,<text:s/>progress<text:s/>remains<text:s/>uneven.<text:s/>Jonglei-GPAA<text:s/>continues<text:s/>to<text:s/>face<text:s/>significant<text:s/>volatility<text:s/>from<text:s/>contested<text:s/>youth<text:s/>and<text:s/>spiritual<text:s/>leadership,<text:s/>elite<text:s/>interference,<text:s/>and<text:s/>the<text:s/>delayed<text:s/>GPAA<text:s/>taskforce.<text:s/>Livelihood<text:s/>outcomes<text:s/>also<text:s/>remain<text:s/>exposed<text:s/>to<text:s/>climate<text:s/>shocks,<text:s/>with<text:s/>Greater<text:s/>Bor<text:s/>Peace<text:s/>Farms<text:s/>suffering<text:s/>major<text:s/>flood<text:s/>and<text:s/>pest-related<text:s/>losses,<text:s/>and<text:s/>the<text:s/>Uror<text:s/>cattle-trade<text:s/>pilot<text:s/>showing<text:s/>concerning<text:s/>default<text:s/>rates.<text:s/>These<text:s/>issues<text:s/>do<text:s/>not<text:s/>undermine<text:s/>the<text:s/>“A”<text:s/>rating,<text:s/>but<text:s/>they<text:s/>highlight<text:s/>the<text:s/>need<text:s/>for<text:s/>stronger<text:s/>climate<text:s/>adaptation</text:span><text:span text:style-name="T273_6">,<text:s/>for<text:s/>example<text:s/>heat/drought<text:s/>resistance<text:s/>crop<text:s/>types</text:span><text:span text:style-name="T273_7">,<text:s/>accountability<text:s/>mechanisms,<text:s/>government<text:s/>engagement<text:s/>and<text:s/>follow-up<text:s/>to<text:s/>sustain<text:s/>gains<text:s/>through<text:s/>the<text:s/>remainder<text:s/>of<text:s/>the<text:s/>programme.</text:span></text:p>
      <text:p text:style-name="P274"/>
      <text:p text:style-name="P275"><text:span text:style-name="T275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75_2">[1<text:s/>paragraph]</text:span></text:p>
      <text:p text:style-name="P276"/>
      <text:p text:style-name="P277"><text:span text:style-name="T277_1">The<text:s/></text:span><text:span text:style-name="T277_2">next<text:s/>reporting<text:s/>period<text:s/>is<text:s/>the<text:s/>final<text:s/>year<text:s/>for<text:s/>the<text:s/>prog</text:span><text:span text:style-name="T277_3">ramm</text:span><text:span text:style-name="T277_4">e<text:s/>and<text:s/>activities<text:s/></text:span><text:span text:style-name="T277_5">will<text:s/>focus<text:s/>on<text:s/>consolidating<text:s/>community<text:s/>ownership<text:s/>by<text:s/>strengthening<text:s/>the<text:s/>quality<text:s/>and<text:s/>continuity<text:s/>of<text:s/>engagement<text:s/>rather<text:s/>than<text:s/>increasing<text:s/>the<text:s/>number<text:s/>of<text:s/>dialogue<text:s/></text:span><text:span text:style-name="T277_6">or<text:s/>livelihood<text:s/>activities.</text:span><text:span text:style-name="T277_7"><text:s/>Greater<text:s/>emphasis<text:s/>will<text:s/>be<text:s/>placed<text:s/>on<text:s/>supporting<text:s/>implementation,<text:s/>follow-up<text:s/>and<text:s/>locally<text:s/>led<text:s/>accountability<text:s/>so<text:s/>that<text:s/>dialogue<text:s/></text:span><text:span text:style-name="T277_8">and<text:s/>liveli</text:span><text:span text:style-name="T277_9">ho</text:span><text:span text:style-name="T277_10">ods<text:s/></text:span><text:span text:style-name="T277_11">increasingly<text:s/>become<text:s/>part<text:s/>of<text:s/>routine<text:s/>community<text:s/>governance.</text:span></text:p>
      <text:p text:style-name="P278"/>
      <text:p text:style-name="P279"><text:span text:style-name="T279_1">The<text:s/>programme<text:s/>will<text:s/>continue<text:s/>strengthening<text:s/>meaningful<text:s/>participation<text:s/>by<text:s/>women,<text:s/>youth<text:s/>and<text:s/>other<text:s/>traditionally<text:s/>underrepresented<text:s/>groups,<text:s/>while<text:s/>embedding<text:s/>trauma-informed<text:s/>and<text:s/>conflict-sensitive<text:s/>facilitation<text:s/>as<text:s/>standard<text:s/>practice.<text:s/>Community<text:s/>engagement<text:s/>will<text:s/>increasingly<text:s/>focus<text:s/>on<text:s/>sustaining<text:s/>behavioural<text:s/>change<text:s/>and<text:s/>strengthening<text:s/>communities'<text:s/>ability<text:s/>to<text:s/>collectively<text:s/>respond<text:s/>to<text:s/>future<text:s/>political,<text:s/>economic<text:s/>and<text:s/>climate-related<text:s/>shocks.</text:span></text:p>
      <text:p text:style-name="P280"/>
      <text:p text:style-name="P281"><text:span text:style-name="T281_1">A<text:s/>critical<text:s/>component<text:s/>of<text:s/>this<text:s/>will<text:s/>be<text:s/>more<text:s/>focussed<text:s/>discussion<text:s/>on<text:s/>community<text:s/>co-contribution<text:s/>for<text:s/>activities,<text:s/>recognising<text:s/>that<text:s/>a<text:s/>key<text:s/>resource<text:s/>weakness<text:s/>of<text:s/>the<text:s/>current<text:s/>model<text:s/>is<text:s/>the<text:s/>significant<text:s/>financial<text:s/>outlay<text:s/>required<text:s/>for<text:s/>dialogue<text:s/>processes<text:s/>in<text:s/>South<text:s/>Sudan.<text:s/>This<text:s/>model<text:s/>needs<text:s/>to<text:s/>evolve<text:s/>to<text:s/>be<text:s/>more<text:s/>modest,<text:s/>leveraging<text:s/>technological<text:s/>opportunities<text:s/>(eg<text:s/>the<text:s/>greater<text:s/>scope<text:s/>for<text:s/>regular,<text:s/>cheap,<text:s/>direct<text:s/>engagement<text:s/>between<text:s/>communities<text:s/>via<text:s/>Starlink)<text:s/>and<text:s/>strengthening<text:s/>communities’<text:s/>belief<text:s/>that<text:s/>these<text:s/>can<text:s/>be<text:s/>self-resourcing<text:s/>and<text:s/>self-managed<text:s/>processes,<text:s/>with<text:s/>minimal<text:s/>external<text:s/>support.</text:span></text:p>
      <text:p text:style-name="P282"/>
      <text:p text:style-name="P283"><text:span text:style-name="T28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83_2">[1-2<text:s/>paragraphs]</text:span></text:p>
      <text:p text:style-name="P284"/>
      <text:p text:style-name="P285"><text:span text:style-name="T285_1">Recommendation<text:s/>1</text:span><text:span text:style-name="T285_2"><text:s/>(</text:span><text:span text:style-name="T285_3">AR<text:s/>24/25)</text:span><text:span text:style-name="T285_4">:<text:s/>POF2<text:s/>should<text:s/>continue<text:s/>building<text:s/>on<text:s/>its<text:s/>pilot<text:s/>initiatives,<text:s/>including<text:s/>the<text:s/>livelihoods<text:s/>and<text:s/>the<text:s/>women’s<text:s/>Bridges<text:s/>of<text:s/>Peace,<text:s/>as<text:s/>well<text:s/>as<text:s/>its<text:s/>established<text:s/>holistic<text:s/>approach<text:s/>to<text:s/></text:span><text:span text:style-name="T285_5">peacebuilding,<text:s/>emphasising<text:s/>local<text:s/>ownership,<text:s/>inclusivity,<text:s/>and<text:s/>capacity-building.<text:s/></text:span></text:p>
      <text:p text:style-name="P286"/>
      <text:p text:style-name="P287"><text:span text:style-name="T287_1">Progress:<text:s/></text:span><text:span text:style-name="T287_2">In<text:s/>October<text:s/>2024,<text:s/>the<text:s/>Livelihood<text:s/>Lab<text:s/>developed<text:s/>a<text:s/>set<text:s/>of<text:s/>learning<text:s/>questions<text:s/>to<text:s/>explore<text:s/>sustainable<text:s/>livelihood<text:s/>models<text:s/>that<text:s/>foster<text:s/>peaceful<text:s/>coexistence<text:s/>among<text:s/>diverse<text:s/>communities<text:s/>in<text:s/>South<text:s/>Sudan.<text:s/>The<text:s/>questions<text:s/>focused<text:s/>on<text:s/>the<text:s/>progress<text:s/>made<text:s/>by<text:s/>community<text:s/>institutions<text:s/>such<text:s/>as<text:s/>Peace<text:s/>Farms,<text:s/>Village<text:s/>Savings<text:s/>and<text:s/>Loan<text:s/>Associations<text:s/>(VSLAs),<text:s/>and<text:s/>Cattle<text:s/>Trader<text:s/>Associations<text:s/>towards<text:s/>sustainability;<text:s/>the<text:s/>extent<text:s/>to<text:s/>which<text:s/>these<text:s/>activities<text:s/>have<text:s/>strengthened<text:s/>collaboration<text:s/>and<text:s/>trust-building<text:s/>between<text:s/>cattle<text:s/>camp<text:s/>youth<text:s/>and<text:s/>women;<text:s/>and<text:s/>how<text:s/>these,<text:s/>in<text:s/>turn,<text:s/>influence<text:s/>peacebuilding<text:s/>and<text:s/>conflict<text:s/>resolution</text:span><text:span text:style-name="T287_3">.<text:s/></text:span><text:span text:style-name="T287_4">The<text:s/>Livelihood<text:s/>Lab<text:s/>continues<text:s/>to<text:s/>convene<text:s/>monthly<text:s/>meetings<text:s/>to<text:s/>review<text:s/>livelihood<text:s/>approaches,<text:s/>pilot<text:s/>progress,<text:s/>and<text:s/>address<text:s/>challenges<text:s/>and<text:s/>lessons<text:s/>learned.</text:span><text:span text:style-name="T287_5"><text:s/></text:span><text:span text:style-name="T287_6">The<text:s/>Lab<text:s/>also<text:s/>led<text:s/>the<text:s/>establishment<text:s/>of<text:s/>Cattle<text:s/>Traders’<text:s/>Associations<text:s/>to<text:s/>strengthen<text:s/>the<text:s/>capacity<text:s/>of<text:s/>youth<text:s/>engaged<text:s/>in<text:s/>cattle<text:s/>trading.</text:span><text:span text:style-name="T287_7"><text:s/></text:span><text:span text:style-name="T287_8">The<text:s/>BEJ<text:s/>team<text:s/>should<text:s/>encourage<text:s/>greater<text:s/>join<text:s/>up<text:s/>going<text:s/>forward<text:s/>between<text:s/>THRIVE<text:s/>and<text:s/></text:span><text:span text:style-name="T287_9">POF<text:s/>livelihood<text:s/>partners<text:s/>(AR<text:s/>25/26<text:s/>recommendation<text:s/></text:span><text:span text:style-name="T287_10">6</text:span><text:span text:style-name="T287_11">,<text:s/>see<text:s/>above</text:span><text:span text:style-name="T287_12">).</text:span></text:p>
      <text:p text:style-name="P288"/>
      <text:p text:style-name="P289"><text:span text:style-name="T289_1">Recommendation<text:s/>7</text:span><text:span text:style-name="T289_2"><text:s/>(AR<text:s/>2</text:span><text:span text:style-name="T289_3">4</text:span><text:span text:style-name="T289_4">/2</text:span><text:span text:style-name="T289_5">5</text:span><text:span text:style-name="T289_6">)</text:span><text:span text:style-name="T289_7">:</text:span><text:span text:style-name="T289_8"><text:s/>SSPP<text:s/>team<text:s/>should<text:s/>conduct<text:s/>a<text:s/>logframe<text:s/>refresh<text:s/>particularly<text:s/>of<text:s/>indicators<text:s/>for<text:s/>POF<text:s/>activities,<text:s/>these<text:s/>should<text:s/>be<text:s/>gender/<text:s/>inclusivity<text:s/>disaggregated<text:s/>by<text:s/>default<text:s/>and<text:s/>generally<text:s/>simplified.</text:span></text:p>
      <text:p text:style-name="P290"/>
      <text:p text:style-name="P291"><text:span text:style-name="T291_1">Progress:<text:s/></text:span><text:span text:style-name="T291_2">A<text:s/>logframe<text:s/>was<text:s/>updated<text:s/>to<text:s/>reflect<text:s/>changes<text:s/>to<text:s/>indicators<text:s/>and<text:s/>better<text:s/>reflect<text:s/>the<text:s/>expected<text:s/>ambition<text:s/>of<text:s/>the<text:s/>SSPP<text:s/>programme<text:s/>during<text:s/>the<text:s/>reporting<text:s/>period,<text:s/>based<text:s/>on<text:s/>partner<text:s/>logframes.<text:s text:c="2"/></text:span><text:span text:style-name="T291_3">POF<text:s/>are<text:s/>now<text:s/>providing<text:s/>gender<text:s/>disaggregated<text:s/>data.<text:s/></text:span></text:p>
      <text:p text:style-name="P292"/>
      <text:p text:style-name="P293"/>
      <text:p text:style-name="P294"/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28">
          <table:table-cell table:style-name="Cell89">
            <text:p text:style-name="P295"><text:span text:style-name="T295_1">Output<text:s/>Title<text:s/></text:span></text:p>
          </table:table-cell>
          <table:table-cell table:style-name="Cell90" table:number-columns-spanned="4">
            <text:p text:style-name="P296"><text:span text:style-name="T296_1"><text:s/></text:span><text:span text:style-name="T296_2">R-ARCSS<text:s/>monitoring<text:s/>bodies<text:s/>are<text:s/>better<text:s/>able<text:s/>to<text:s/>develop<text:s/>and<text:s/>implement<text:s/>a<text:s/>politically<text:s/>smart<text:s/>strategy<text:s/>to<text:s/>drive<text:s/>international<text:s/>and<text:s/>regional<text:s/>action<text:s/>to<text:s/>incentivise<text:s/>South<text:s/>Sudanese<text:s/>powerbrokers<text:s/>to<text:s/>implement<text:s/>the<text:s/>peace<text:s/>agreement<text:s/>in<text:s/>earnest<text:s/>through<text:s/>the<text:s/>provision<text:s/>of<text:s/>technical<text:s/>advice<text:s/>and<text:s/>assistance</text:span></text:p>
          </table:table-cell>
          <table:covered-table-cell/>
          <table:covered-table-cell/>
          <table:covered-table-cell/>
        </table:table-row>
        <table:table-row table:style-name="Row29">
          <table:table-cell table:style-name="Cell91" table:number-columns-spanned="2">
            <text:p text:style-name="P297"><text:span text:style-name="T297_1">Output<text:s/>number:<text:s/></text:span></text:p>
          </table:table-cell>
          <table:covered-table-cell/>
          <table:table-cell table:style-name="Cell92">
            <text:p text:style-name="P298"><text:span text:style-name="T298_1">3</text:span></text:p>
          </table:table-cell>
          <table:table-cell table:style-name="Cell93">
            <text:p text:style-name="P299"><text:span text:style-name="T299_1">Output<text:s/>Score:<text:s/></text:span></text:p>
          </table:table-cell>
          <table:table-cell table:style-name="Cell94">
            <text:p text:style-name="P300"><text:span text:style-name="T300_1">A</text:span></text:p>
          </table:table-cell>
        </table:table-row>
        <table:table-row table:style-name="Row30">
          <table:table-cell table:style-name="Cell95" table:number-columns-spanned="2">
            <text:p text:style-name="P301"><text:span text:style-name="T301_1">Impact<text:s/>weighting</text:span></text:p>
          </table:table-cell>
          <table:covered-table-cell/>
          <table:table-cell table:style-name="Cell96">
            <text:p text:style-name="P302"><text:span text:style-name="T302_1">15</text:span></text:p>
          </table:table-cell>
          <table:table-cell table:style-name="Cell97">
            <text:p text:style-name="P303"><text:span text:style-name="T303_1">Weighting<text:s/>revised<text:s/>since<text:s/>last<text:s/>AR?</text:span></text:p>
          </table:table-cell>
          <table:table-cell table:style-name="Cell98">
            <text:p text:style-name="P304"><text:span text:style-name="T304_1">Yes,<text:s/>down<text:s/>by<text:s/>5%</text:span></text:p>
          </table:table-cell>
        </table:table-row>
      </table:table>
      <text:p text:style-name="P305"/>
      <text:p text:style-name="P306"/>
      <text:p text:style-name="P307"/>
      <table:table table:style-name="Table9">
        <table:table-column table:style-name="Column33"/>
        <table:table-column table:style-name="Column34"/>
        <table:table-column table:style-name="Column35"/>
        <table:table-row table:style-name="Row31">
          <table:table-cell table:style-name="Cell99">
            <text:p text:style-name="P308"><text:span text:style-name="T308_1">Indicator(s)</text:span></text:p>
          </table:table-cell>
          <table:table-cell table:style-name="Cell100">
            <text:p text:style-name="P309"><text:span text:style-name="T309_1">Milestone(s)<text:s/>for<text:s/>this<text:s/>review</text:span></text:p>
            <text:p text:style-name="P310"/>
            <text:p text:style-name="P311"><text:span text:style-name="T311_1">Delivered<text:s/>by<text:s/>end<text:s/>March<text:s/>26</text:span></text:p>
          </table:table-cell>
          <table:table-cell table:style-name="Cell101">
            <text:p text:style-name="P312"><text:span text:style-name="T312_1">Progress<text:s/></text:span></text:p>
          </table:table-cell>
        </table:table-row>
        <table:table-row table:style-name="Row32">
          <table:table-cell table:style-name="Cell102">
            <text:p text:style-name="P313"><text:span text:style-name="T313_1">3</text:span><text:span text:style-name="T313_2">.1<text:s text:c="2"/></text:span><text:span text:style-name="T313_3">Number<text:s/>of<text:s/>quality<text:s/>reports<text:s/>produced<text:s/>by<text:s/>RJMEC<text:s/>and<text:s/>CTSAMVM</text:span></text:p>
          </table:table-cell>
          <table:table-cell table:style-name="Cell103">
            <text:p text:style-name="P314"><text:span text:style-name="T314_1">(a)<text:s/>6<text:s/>high<text:s/>quality<text:s/>RJMEC<text:s/>statements,<text:s/>reports<text:s/>or<text:s/>releases<text:s/>(two<text:s/>per<text:s/>quarter)<text:s/>disseminated<text:s/>locally<text:s/>and<text:s/>nationally</text:span></text:p>
            <text:p text:style-name="P315"/>
            <text:p text:style-name="P316"><text:span text:style-name="T316_1">(b)<text:s/>3<text:s/>statements,<text:s/>letters<text:s/>or<text:s/>reports<text:s/>to<text:s/>wider<text:s/>regional<text:s/>actors<text:s/>(for<text:s/>example<text:s/>IGAD,<text:s/>African<text:s/>Union<text:s/>(AU)<text:s/>or<text:s/>UN<text:s/>Security<text:s/>Council).</text:span></text:p>
            <text:p text:style-name="P317"/>
            <text:p text:style-name="P318"><text:span text:style-name="T318_1">(c)<text:s/>9<text:s/>high<text:s/>quality<text:s/>CTSAMVM<text:s/>reports<text:s/>written<text:s/>and<text:s/>presented<text:s/>at<text:s/>the<text:s/>CTC/board<text:s/>meetings,<text:s/>including<text:s/>effective<text:s/>investigation<text:s/>and<text:s/>reporting<text:s/>of<text:s/>CRSV,<text:s/>that<text:s/>provide<text:s/>clear<text:s/>attribution<text:s/>of<text:s/>responsibility<text:s/>(avg.<text:s/>of<text:s/>3<text:s/>reports<text:s/>per<text:s/>quarter)</text:span></text:p>
          </table:table-cell>
          <table:table-cell table:style-name="Cell104">
            <text:p text:style-name="P319"><text:span text:style-name="T319_1">A</text:span></text:p>
            <text:p text:style-name="P320"/>
            <text:p text:style-name="P321"><text:span text:style-name="T321_1">Indicator<text:s/>3.</text:span><text:span text:style-name="T321_2">1:</text:span><text:span text:style-name="T321_3"><text:s/>Achieved</text:span></text:p>
            <text:p text:style-name="P322"/>
            <text:p text:style-name="P323"><text:span text:style-name="T323_1">Number<text:s/>of<text:s/>high</text:span><text:span text:style-name="T323_2">-</text:span><text:span text:style-name="T323_3">quality<text:s/>reports<text:s/>produced<text:s/>by<text:s/>CTSAMVM<text:s/>or<text:s/>RJMEC</text:span></text:p>
            <text:p text:style-name="P324"/>
            <text:p text:style-name="P325"><text:span text:style-name="T325_1">Target</text:span><text:span text:style-name="T325_2">:</text:span></text:p>
            <text:p text:style-name="P326"/>
            <text:list text:style-name="LS10" xml:id="list31">
              <text:list-item>
                <text:p text:style-name="P327"><text:span text:style-name="T327_1">6</text:span></text:p>
              </text:list-item>
              <text:list-item>
                <text:p text:style-name="P328"><text:span text:style-name="T328_1">3</text:span></text:p>
              </text:list-item>
              <text:list-item>
                <text:p text:style-name="P329"><text:span text:style-name="T329_1">9</text:span></text:p>
              </text:list-item>
            </text:list>
            <text:p text:style-name="P330"><text:span text:style-name="T330_1">Achieved:</text:span></text:p>
            <text:list text:style-name="LS9" xml:id="list34">
              <text:list-item>
                <text:p text:style-name="P331"><text:span text:style-name="T331_1">6</text:span></text:p>
              </text:list-item>
              <text:list-item>
                <text:p text:style-name="P332"><text:span text:style-name="T332_1">24</text:span></text:p>
              </text:list-item>
              <text:list-item>
                <text:p text:style-name="P333"><text:span text:style-name="T333_1">37</text:span></text:p>
              </text:list-item>
            </text:list>
            <text:p text:style-name="P334"/>
          </table:table-cell>
        </table:table-row>
      </table:table>
      <text:p text:style-name="P335"><text:span text:style-name="T335_1">Briefly<text:s/>describe<text:s/>the<text:s/>output’s<text:s/>activities<text:s/>and<text:s/>provide<text:s/>supporting<text:s/>narrative<text:s/>for<text:s/>the<text:s/>score.<text:s/></text:span><text:span text:style-name="T335_2">[max<text:s/>1/2<text:s/>page]<text:s/></text:span></text:p>
      <text:p text:style-name="P336"/>
      <text:p text:style-name="P337"><text:span text:style-name="T337_1">Through<text:s/>TASSPP,<text:s/>FCDO-funded<text:s/>NORCAP<text:s/>advisers<text:s/>embedded<text:s/>within<text:s/>RJMEC<text:s/>and<text:s/>CTSAMVM<text:s/>provided<text:s/>targeted<text:s/>technical<text:s/>assistance<text:s/>to<text:s/>strengthen<text:s/>reporting,<text:s/>analysis,<text:s/>communications<text:s/>and<text:s/>ceasefire<text:s/>monitoring.<text:s/>The<text:s/>RJMEC<text:s/>Strategic<text:s/>Communications<text:s/>Adviser<text:s/>played<text:s/>a<text:s/>leading<text:s/>role<text:s/>in<text:s/>drafting<text:s/>briefings<text:s/>and<text:s/>reports<text:s/>for<text:s/>key<text:s/>regional<text:s/>and<text:s/>international<text:s/>stakeholders,<text:s/>including<text:s/>IGAD,<text:s/>the<text:s/>AU<text:s/>Peace<text:s/>and<text:s/>Security<text:s/>Council<text:s/>and<text:s/>the<text:s/>UN<text:s/>Security<text:s/>Council,<text:s/>helping<text:s/>to<text:s/>sustain<text:s/>diplomatic<text:s/>engagement<text:s/>and<text:s/>advocate<text:s/>for<text:s/>de-escalation<text:s/>and<text:s/>inclusive<text:s/>dialogue<text:s/>during<text:s/>a<text:s/>period<text:s/>of<text:s/>escalating<text:s/>crisis.<text:s/>Meanwhile,<text:s/>the<text:s/>CTSAMVM<text:s/>Senior<text:s/>Reporting<text:s/>Officer<text:s/>strengthened<text:s/>ceasefire<text:s/>monitoring<text:s/>and<text:s/>evidence<text:s/>generation,<text:s/>producing<text:s/>eight<text:s/>violation<text:s/>reports,<text:s/>developing<text:s/>monthly<text:s/>violations<text:s/>snapshot<text:s/>reports,<text:s/>contributing<text:s/>to<text:s/>reporting<text:s/>on<text:s/>UN<text:s/>sanctions<text:s/>benchmarks<text:s/>and<text:s/>establishing<text:s/>an<text:s/>Alleged<text:s/>Violations<text:s/>Tracker<text:s/>which<text:s/>significantly<text:s/>improved<text:s/>CTSAMVM’s<text:s/>data<text:s/>management<text:s/>and<text:s/>analytical<text:s/>capability.<text:s/>The<text:s/>adviser<text:s/>also<text:s/>trained<text:s/>staff<text:s/>and<text:s/>embedded<text:s/>systems<text:s/>intended<text:s/>to<text:s/>outlast<text:s/>the<text:s/>deployment.</text:span></text:p>
      <text:p text:style-name="P338"><text:span text:style-name="T338_1"><text:s/></text:span></text:p>
      <text:p text:style-name="P339"><text:span text:style-name="T339_1">Despite<text:s/>these<text:s/>achievements,<text:s/>performance<text:s/>was<text:s/>significantly<text:s/>affected<text:s/>by<text:s/>factors<text:s/>outside<text:s/>the<text:s/>programme’s<text:s/>control.<text:s/>Following<text:s/>the<text:s/>March<text:s/>2025<text:s/>political<text:s/>crisis,<text:s/>implementation<text:s/>of<text:s/>the<text:s/>peace<text:s/>agreement<text:s/>largely<text:s/>stalled,<text:s/>conflict<text:s/>spread<text:s/>across<text:s/>multiple<text:s/>states,<text:s/>and<text:s/>political<text:s/>fragmentation<text:s/>disrupted<text:s/>both<text:s/>RJMEC<text:s/>and<text:s/>CTSAMVM<text:s/>operations.<text:s/>CTSAMVM<text:s/>faced<text:s/>prolonged<text:s/>periods<text:s/>without<text:s/>formal<text:s/>meetings<text:s/>and<text:s/>increasing<text:s/>operational<text:s/>constraints,<text:s/>including<text:s/>access<text:s/>restrictions,<text:s/>insecurity,<text:s/>movement<text:s/>limitations<text:s/>and<text:s/>reduced<text:s/>donor<text:s/>funding.<text:s/>These<text:s/>challenges<text:s/>reduced<text:s/>opportunities<text:s/>to<text:s/>influence<text:s/>implementation<text:s/>of<text:s/>the<text:s/>peace<text:s/>agreement<text:s/>directly<text:s/>and<text:s/>constrained<text:s/>ceasefire<text:s/>verification<text:s/>activities.<text:s/>Nevertheless,<text:s/>the<text:s/>technical<text:s/>assistance<text:s/>remained<text:s/>highly<text:s/>relevant,<text:s/>helping<text:s/>both<text:s/>organisations<text:s/>maintain<text:s/>core<text:s/>functions,<text:s/>improve<text:s/>reporting<text:s/>quality,<text:s/>generate<text:s/>evidence<text:s/>on<text:s/>ceasefire<text:s/>violations<text:s/>and<text:s/>preserve<text:s/>international<text:s/>scrutiny<text:s/>at<text:s/>a<text:s/>time<text:s/>when<text:s/>implementation<text:s/>of<text:s/>the<text:s/>R-ARCSS<text:s/>had<text:s/>become<text:s/>virtually<text:s/>impossible.<text:s/>While<text:s/>the<text:s/>assumptions<text:s/>underpinning<text:s/>the<text:s/>original<text:s/>theory<text:s/>of<text:s/>change<text:s/>weakened<text:s/>considerably<text:s/>during<text:s/>the<text:s/>reporting<text:s/>period,<text:s/>Output<text:s/>3.1<text:s/>met<text:s/>most<text:s/>of<text:s/>its<text:s/>planned<text:s/>deliverables<text:s/>and<text:s/>generated<text:s/>important<text:s/>institutional<text:s/>and<text:s/>analytical<text:s/></text:span><text:span text:style-name="T339_2">improvements,<text:s/>although<text:s/>prospects<text:s/>for<text:s/>achieving<text:s/>longer-term<text:s/>peace<text:s/>process<text:s/>outcomes<text:s/>remained<text:s/>increasingly<text:s/>dependent<text:s/>on<text:s/>political<text:s/>factors<text:s/>beyond<text:s/>programme<text:s/>influence.</text:span></text:p>
      <text:p text:style-name="P340"/>
      <text:p text:style-name="P341"><text:span text:style-name="T34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341_2">[1<text:s/>paragraph]</text:span></text:p>
      <text:p text:style-name="P342"/>
      <text:p text:style-name="P343"><text:span text:style-name="T343_1">This<text:s/>output<text:s/>will<text:s/>be<text:s/>removed<text:s/>during<text:s/>the<text:s/>next<text:s/>reporting<text:s/>period.<text:s/></text:span></text:p>
      <text:p text:style-name="P344"/>
      <text:p text:style-name="P345"><text:span text:style-name="T34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345_2">[1-2<text:s/>paragraphs]</text:span></text:p>
      <text:p text:style-name="P346"/>
      <text:p text:style-name="P347"><text:span text:style-name="T347_1">Recommendation<text:s/>2</text:span><text:span text:style-name="T347_2"><text:s/>(AR<text:s/>FY24/<text:s/>25)</text:span><text:span text:style-name="T347_3">:</text:span><text:span text:style-name="T347_4"><text:s/>With<text:s/>the<text:s/>ongoing<text:s/>funding<text:s/>challenges<text:s/>that<text:s/>the<text:s/>peace<text:s/>agreement<text:s/>monitoring<text:s/>mechanisms<text:s/>face,<text:s/>BEJ<text:s/>should<text:s/>create<text:s/>a<text:s/>contingency<text:s/>plan<text:s/>with<text:s/>the<text:s/>delivery<text:s/>partner<text:s/>if<text:s/>mechanisms<text:s/>cannot<text:s/>continue<text:s/>to<text:s/>operate<text:s/>due<text:s/>to<text:s/>funding.<text:s/></text:span></text:p>
      <text:p text:style-name="P348"/>
      <text:p text:style-name="P349"><text:span text:style-name="T349_1">Progress:<text:s/></text:span><text:span text:style-name="T349_2">As<text:s/>outlined<text:s/>above,<text:s/></text:span><text:span text:style-name="T349_3">the<text:s/>overarching<text:s/></text:span><text:span text:style-name="T349_4">political<text:s/>and<text:s/>security<text:s/>situation</text:span><text:span text:style-name="T349_5"><text:s/>during<text:s/>this<text:s/>reporting<text:s/>period<text:s/>has<text:s/></text:span><text:span text:style-name="T349_6">rendered<text:s/>implementation<text:s/>of<text:s/></text:span><text:span text:style-name="T349_7">South<text:s/>Sudan’s<text:s/></text:span><text:span text:style-name="T349_8">peace<text:s/>agreement<text:s/>virtually<text:s/>impossible.<text:s/></text:span><text:span text:style-name="T349_9">In<text:s/>this</text:span><text:span text:style-name="T349_10"><text:s/>context<text:s/>the<text:s/>decision<text:s/>has<text:s/>been<text:s/>taken<text:s/>not<text:s/>to<text:s/>continue<text:s/></text:span><text:span text:style-name="T349_11">TASSPP<text:s/>funding</text:span><text:span text:style-name="T349_12">.<text:s/></text:span></text:p>
      <text:p text:style-name="P350"/>
      <text:p text:style-name="P351"/>
      <table:table table:style-name="Table10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33">
          <table:table-cell table:style-name="Cell105">
            <text:p text:style-name="P352"><text:span text:style-name="T352_1">Output<text:s/>Title<text:s/></text:span></text:p>
          </table:table-cell>
          <table:table-cell table:style-name="Cell106" table:number-columns-spanned="4">
            <text:p text:style-name="P353"><text:span text:style-name="T353_1">The<text:s/>evidence<text:s/>base<text:s/>around<text:s/>conflict<text:s/>in<text:s/>South<text:s/>Sudan<text:s/>is<text:s/>strengthened,<text:s/>and<text:s/>national<text:s/>and<text:s/>international<text:s/>actors<text:s/>are<text:s/>better<text:s/>able<text:s/>to<text:s/>operate<text:s/>in<text:s/>a<text:s/>conflict<text:s/>sensitive<text:s/>and<text:s/>context<text:s/>specific<text:s/>way<text:s/>through<text:s/>access<text:s/>to<text:s/>high-quality<text:s/>and<text:s/>bespoke<text:s/>conflict<text:s/>and<text:s/>political<text:s/>economy<text:s/>research<text:s/>and<text:s/>analysis,<text:s/>and<text:s/>conflict<text:s/>sensitivity<text:s/>risk<text:s/>analysis,<text:s/>technical<text:s/>assistance,<text:s/>and<text:s/>training.</text:span></text:p>
          </table:table-cell>
          <table:covered-table-cell/>
          <table:covered-table-cell/>
          <table:covered-table-cell/>
        </table:table-row>
        <table:table-row table:style-name="Row34">
          <table:table-cell table:style-name="Cell107" table:number-columns-spanned="2">
            <text:p text:style-name="P354"><text:span text:style-name="T354_1">Output<text:s/>number:<text:s/></text:span></text:p>
          </table:table-cell>
          <table:covered-table-cell/>
          <table:table-cell table:style-name="Cell108">
            <text:p text:style-name="P355"><text:span text:style-name="T355_1">4</text:span></text:p>
          </table:table-cell>
          <table:table-cell table:style-name="Cell109">
            <text:p text:style-name="P356"><text:span text:style-name="T356_1">Output<text:s/>Score:<text:s/></text:span></text:p>
          </table:table-cell>
          <table:table-cell table:style-name="Cell110">
            <text:p text:style-name="P357"><text:span text:style-name="T357_1">A</text:span></text:p>
          </table:table-cell>
        </table:table-row>
        <table:table-row table:style-name="Row35">
          <table:table-cell table:style-name="Cell111" table:number-columns-spanned="2">
            <text:p text:style-name="P358"><text:span text:style-name="T358_1">Impact<text:s/>weighting<text:s/>(%):<text:s text:c="2"/></text:span></text:p>
          </table:table-cell>
          <table:covered-table-cell/>
          <table:table-cell table:style-name="Cell112">
            <text:p text:style-name="P359"><text:span text:style-name="T359_1">2</text:span><text:span text:style-name="T359_2">5</text:span></text:p>
          </table:table-cell>
          <table:table-cell table:style-name="Cell113">
            <text:p text:style-name="P360"><text:span text:style-name="T360_1">Weighting<text:s/>revised<text:s/>since<text:s/>last<text:s/>AR?<text:s/></text:span></text:p>
          </table:table-cell>
          <table:table-cell table:style-name="Cell114">
            <text:p text:style-name="P361"><text:span text:style-name="T361_1">Yes,<text:s/></text:span><text:span text:style-name="T361_2">d</text:span><text:span text:style-name="T361_3">ecrease</text:span><text:span text:style-name="T361_4"><text:s/>by</text:span><text:span text:style-name="T361_5"><text:s/></text:span><text:span text:style-name="T361_6">5</text:span><text:span text:style-name="T361_7">%</text:span></text:p>
          </table:table-cell>
        </table:table-row>
      </table:table>
      <text:p text:style-name="P362"/>
      <table:table table:style-name="Table11">
        <table:table-column table:style-name="Column41"/>
        <table:table-column table:style-name="Column42"/>
        <table:table-column table:style-name="Column43"/>
        <table:table-row table:style-name="Row36">
          <table:table-cell table:style-name="Cell115">
            <text:p text:style-name="P363"><text:span text:style-name="T363_1">Indicator(s)</text:span></text:p>
          </table:table-cell>
          <table:table-cell table:style-name="Cell116">
            <text:p text:style-name="P364"><text:span text:style-name="T364_1">Milestone(s)<text:s/>for<text:s/>this<text:s/>review</text:span></text:p>
            <text:p text:style-name="P365"><text:span text:style-name="T365_1">Delivered<text:s/>by<text:s/>April<text:s/>2026</text:span></text:p>
          </table:table-cell>
          <table:table-cell table:style-name="Cell117">
            <text:p text:style-name="P366"><text:span text:style-name="T366_1">Progress<text:s/></text:span></text:p>
          </table:table-cell>
        </table:table-row>
        <table:table-row table:style-name="Row37">
          <table:table-cell table:style-name="Cell118">
            <text:p text:style-name="P367"><text:span text:style-name="T367_1">4</text:span><text:span text:style-name="T367_2">.1<text:s text:c="2"/></text:span><text:span text:style-name="T367_3">Number<text:s/>/<text:s/>%<text:s/>of<text:s/>ad<text:s/>hoc<text:s/>requests<text:s/>from<text:s/>donors<text:s/>and<text:s/>partners<text:s/>responded<text:s/>to</text:span></text:p>
          </table:table-cell>
          <table:table-cell table:style-name="Cell119">
            <text:p text:style-name="P368"><text:span text:style-name="T368_1">(a)<text:s/>10<text:s/>ad<text:s/>hoc<text:s/>requests<text:s/>for<text:s/>capacity<text:s/>strengthening<text:s/>support<text:s/>from<text:s/>donors<text:s/>and<text:s/>partners<text:s/>responded<text:s/>to<text:s/>(Cumulative<text:s/>Jul<text:s/>2024-Mar<text:s/>2026)</text:span></text:p>
            <text:p text:style-name="P369"/>
            <text:p text:style-name="P370"><text:span text:style-name="T370_1">(b)<text:s/>10<text:s/>ad<text:s/>hoc<text:s/>requests<text:s/>for<text:s/>contextual<text:s/>or<text:s/>issue-based<text:s/>analysis<text:s/>from<text:s/>donors<text:s/>and<text:s/>partners<text:s/>responded<text:s/>to<text:s/>(Cumulative<text:s/>Jul<text:s/>2024-Mar<text:s/>2026)</text:span></text:p>
          </table:table-cell>
          <table:table-cell table:style-name="Cell120">
            <text:p text:style-name="P371"><text:span text:style-name="T371_1">A</text:span></text:p>
            <text:p text:style-name="P372"/>
            <text:p text:style-name="P373"><text:span text:style-name="T373_1">Indicator<text:s/>4.1:</text:span><text:span text:style-name="T373_2"><text:s/>Achieved</text:span></text:p>
            <text:p text:style-name="P374"/>
            <text:p text:style-name="P375"><text:span text:style-name="T375_1">Target:<text:s/></text:span></text:p>
            <text:list text:style-name="LS11" xml:id="list37">
              <text:list-item>
                <text:p text:style-name="P376"><text:span text:style-name="T376_1">10<text:s/></text:span></text:p>
              </text:list-item>
              <text:list-item>
                <text:p text:style-name="P377"><text:span text:style-name="T377_1">10</text:span></text:p>
              </text:list-item>
            </text:list>
            <text:p text:style-name="P378"><text:span text:style-name="T378_1">Achieved:<text:s/></text:span></text:p>
            <text:list text:style-name="LS12" xml:id="list39">
              <text:list-item>
                <text:p text:style-name="P379"><text:span text:style-name="T379_1">26<text:s/></text:span></text:p>
              </text:list-item>
              <text:list-item>
                <text:p text:style-name="P380"><text:span text:style-name="T380_1">17<text:s/></text:span></text:p>
              </text:list-item>
            </text:list>
            <text:p text:style-name="P381"/>
            <text:p text:style-name="P382"/>
          </table:table-cell>
        </table:table-row>
        <table:table-row table:style-name="Row38">
          <table:table-cell table:style-name="Cell121">
            <text:p text:style-name="P383"><text:span text:style-name="T383_1">4</text:span><text:span text:style-name="T383_2">.2<text:s/></text:span><text:span text:style-name="T383_3">Number<text:s/>of<text:s/>national<text:s/>staff<text:s/>and<text:s/>aid<text:s/>workers<text:s/>supported</text:span></text:p>
          </table:table-cell>
          <table:table-cell table:style-name="Cell122">
            <text:p text:style-name="P384"><text:span text:style-name="T384_1">(a)<text:s/>50<text:s/>national<text:s/>staff<text:s/>supported<text:s/>through<text:s/>national<text:s/>staff<text:s/>mentoring<text:s/>or<text:s/>network<text:s/>(Cumulative<text:s/>Jul<text:s/>2024-Mar<text:s/>2026)</text:span></text:p>
            <text:p text:style-name="P385"/>
            <text:p text:style-name="P386"><text:span text:style-name="T386_1">(b)<text:s/>400<text:s/>(35%<text:s/>women)<text:s/>aid<text:s/>workers<text:s/>trained<text:s/>on<text:s/>conflict<text:s/>sensitivity<text:s/>(%<text:s/>women<text:s/>/<text:s/>%<text:s/>SS<text:s/>nationals)</text:span></text:p>
            <text:p text:style-name="P387"/>
            <text:p text:style-name="P388"><text:span text:style-name="T388_1">(c)<text:s/>100<text:s/>(45%<text:s/>women)<text:s/>aid<text:s/>workers<text:s/>trained<text:s/>on<text:s/>South<text:s/>Sudan<text:s/>context<text:s/>(%<text:s/>women<text:s/>/<text:s/>%<text:s/>SS<text:s/>nationals)<text:s/>(Cumulative<text:s/>Jul<text:s/>2024-Mar<text:s/>2026)</text:span></text:p>
            <text:p text:style-name="P389"/>
            <text:p text:style-name="P390"><text:span text:style-name="T390_1">(d)<text:s/>8000<text:s/>views<text:s/>of<text:s/>publications<text:s/>on<text:s/>online<text:s/>research<text:s/>repository<text:s/>and<text:s/>county<text:s/>profiles<text:s/>(%<text:s/>CSRF)<text:s/>(Cumulative<text:s/>Jul<text:s/>2024-Mar<text:s/>2025)</text:span></text:p>
          </table:table-cell>
          <table:table-cell table:style-name="Cell123">
            <text:p text:style-name="P391"><text:span text:style-name="T391_1">A</text:span></text:p>
            <text:p text:style-name="P392"/>
            <text:p text:style-name="P393"><text:span text:style-name="T393_1">Indicator<text:s/>4.2:<text:s/></text:span><text:span text:style-name="T393_2">Achieved</text:span></text:p>
            <text:p text:style-name="P394"/>
            <text:p text:style-name="P395"><text:span text:style-name="T395_1">Target:<text:s/></text:span></text:p>
            <text:list text:style-name="LS13" xml:id="list41">
              <text:list-item>
                <text:p text:style-name="P396"><text:span text:style-name="T396_1">50</text:span></text:p>
              </text:list-item>
              <text:list-item>
                <text:p text:style-name="P397"><text:span text:style-name="T397_1">400</text:span></text:p>
              </text:list-item>
              <text:list-item>
                <text:p text:style-name="P398"><text:span text:style-name="T398_1">100</text:span></text:p>
              </text:list-item>
              <text:list-item>
                <text:p text:style-name="P399"><text:span text:style-name="T399_1">8000</text:span></text:p>
              </text:list-item>
            </text:list>
            <text:p text:style-name="P400"><text:span text:style-name="T400_1">Achieved:<text:s/></text:span></text:p>
            <text:list text:style-name="LS14" xml:id="list45">
              <text:list-item>
                <text:p text:style-name="P401"><text:span text:style-name="T401_1">385</text:span></text:p>
              </text:list-item>
              <text:list-item>
                <text:p text:style-name="P402"><text:span text:style-name="T402_1">656</text:span></text:p>
              </text:list-item>
              <text:list-item>
                <text:p text:style-name="P403"><text:span text:style-name="T403_1">187</text:span></text:p>
              </text:list-item>
              <text:list-item>
                <text:p text:style-name="P404"><text:span text:style-name="T404_1">34,603</text:span></text:p>
              </text:list-item>
            </text:list>
            <text:p text:style-name="P405"/>
          </table:table-cell>
        </table:table-row>
        <table:table-row table:style-name="Row39">
          <table:table-cell table:style-name="Cell124">
            <text:p text:style-name="P406"><text:span text:style-name="T406_1">4.3</text:span><text:span text:style-name="T406_2"><text:s/></text:span><text:span text:style-name="T406_3">Mean<text:s/>value<text:s/>for<text:s/>participants'<text:s/>overall<text:s/>satisfaction<text:s/>with<text:s/>training<text:s/>and<text:s/>courses</text:span></text:p>
          </table:table-cell>
          <table:table-cell table:style-name="Cell125">
            <text:p text:style-name="P407"><text:span text:style-name="T407_1">(a)<text:s/>Mean<text:s/>value<text:s/>of<text:s/>4.3<text:s/>for<text:s/>participants’<text:s/>overall<text:s/>satisfaction<text:s/>with<text:s/>conflict<text:s/>sensitivity<text:s/>training<text:s/>(on<text:s/>a<text:s/>scale<text:s/>of<text:s/>1-5)<text:s/>(Cumulative<text:s/>Jul<text:s/>2024-Mar<text:s/>2026)<text:s/></text:span></text:p>
            <text:p text:style-name="P408"/>
            <text:p text:style-name="P409"><text:span text:style-name="T409_1">(b)<text:s/>Mean<text:s/>value<text:s/>of<text:s/>4.3<text:s/>for<text:s/>participants<text:s/>overall<text:s/>satisfaction<text:s/>with<text:s/>context<text:s/>course<text:s/>(on<text:s/>a<text:s/>scale<text:s/>of<text:s/>1-5)<text:s/>(Cumulative<text:s/>Jul<text:s/>2024-Mar<text:s/>2025)</text:span></text:p>
          </table:table-cell>
          <table:table-cell table:style-name="Cell126">
            <text:p text:style-name="P410"><text:span text:style-name="T410_1">A<text:s/></text:span></text:p>
            <text:p text:style-name="P411"/>
            <text:p text:style-name="P412"><text:span text:style-name="T412_1">Indicator<text:s/>4.3:<text:s/>Achieved</text:span></text:p>
            <text:p text:style-name="P413"/>
            <text:p text:style-name="P414"><text:span text:style-name="T414_1">Target</text:span><text:span text:style-name="T414_2">:<text:s/></text:span></text:p>
            <text:list text:style-name="LS15" xml:id="list49">
              <text:list-item>
                <text:p text:style-name="P415"><text:span text:style-name="T415_1">4.3<text:s/>mean<text:s/>(conflict<text:s/>sensitivity)</text:span></text:p>
              </text:list-item>
              <text:list-item>
                <text:p text:style-name="P416"><text:span text:style-name="T416_1">4.3<text:s/>mean<text:s/>(context<text:s/>course)</text:span></text:p>
              </text:list-item>
            </text:list>
            <text:p text:style-name="P417"><text:span text:style-name="T417_1">Achieved:<text:s/></text:span></text:p>
            <text:list text:style-name="LS16" xml:id="list51">
              <text:list-item>
                <text:p text:style-name="P418"><text:span text:style-name="T418_1">4.4<text:s/>mean</text:span></text:p>
              </text:list-item>
              <text:list-item>
                <text:p text:style-name="P419"><text:span text:style-name="T419_1">4.5<text:s/>mean</text:span></text:p>
              </text:list-item>
            </text:list>
          </table:table-cell>
        </table:table-row>
      </table:table>
      <text:p text:style-name="P420"/>
      <text:p text:style-name="P421"><text:span text:style-name="T421_1">Briefly<text:s/>describe<text:s/>the<text:s/>output’s<text:s/>activities<text:s/>and<text:s/>provide<text:s/>supporting<text:s/>narrative<text:s/>for<text:s/>the<text:s/>score.<text:s/></text:span><text:span text:style-name="T421_2">[max<text:s/>1/2<text:s/>page]<text:s/></text:span></text:p>
      <text:p text:style-name="P422"/>
      <text:p text:style-name="P423"><text:span text:style-name="T423_1">Through<text:s/>CAPAF,<text:s/></text:span><text:span text:style-name="T423_2">the<text:s/>Conflict<text:s/>Sensitivity<text:s/>Resource<text:s/>Facility<text:s/>(CSRF)<text:s/>provided<text:s/>conflict<text:s/>sensitivity<text:s/>training,<text:s/>mentoring,<text:s/>technical<text:s/>assistance,<text:s/>research<text:s/>and<text:s/>analysis<text:s/>to<text:s/>humanitarian,<text:s/>development<text:s/>and<text:s/>peacebuilding<text:s/>actors<text:s/>across<text:s/>South<text:s/>Sudan.<text:s/>The<text:s/>programme<text:s/>delivered<text:s/>conflict<text:s/>sensitivity<text:s/>and<text:s/>context<text:s/>courses,<text:s/>supported<text:s/>a<text:s/>network<text:s/>of<text:s/>Conflict<text:s/>Sensitivity<text:s/>Champions,<text:s/>and<text:s/>provided<text:s/>tailored<text:s/>mentoring<text:s/>to<text:s/>national<text:s/>NGOs<text:s/>to<text:s/>strengthen<text:s/>the<text:s/>integration<text:s/>of<text:s/>conflict<text:s/>sensitivity<text:s/>into<text:s/>organisational<text:s/>policies,<text:s/>programme<text:s/>design<text:s/>and<text:s/>delivery.<text:s/>Evidence<text:s/>from<text:s/></text:span><text:span text:style-name="T423_3">partner<text:s/>reporting</text:span><text:span text:style-name="T423_4"><text:s/>demonstrates<text:s/>that<text:s/>participating<text:s/>organisations<text:s/>used<text:s/>CSRF<text:s/>support<text:s/>to<text:s/>adapt<text:s/>programmes<text:s/>in<text:s/>response<text:s/>to<text:s/>conflict<text:s/>risks,<text:s/>strengthen<text:s/>community<text:s/>engagement<text:s/>approaches<text:s/>and<text:s/>improve<text:s/>recruitment,<text:s/>targeting<text:s/>and<text:s/>implementation<text:s/>practices.<text:s/>In<text:s/>one<text:s/>example,<text:s/>an<text:s/>NGO<text:s/>revised<text:s/>its<text:s/>staffing<text:s/>approach<text:s/>so<text:s/>that<text:s/>80%<text:s/>of<text:s/>staff<text:s/>were<text:s/>recruited<text:s/>locally<text:s/>following<text:s/>conflict<text:s/>sensitivity<text:s/>advice,<text:s/>while<text:s/>also<text:s/>introducing<text:s/>structured<text:s/>community<text:s/>consultations<text:s/>to<text:s/>shape<text:s/>programming.<text:s/>The<text:s/>improved<text:s/>organisational<text:s/>capacity<text:s/>generated<text:s/>through<text:s/>CSRF<text:s/>support<text:s/>also<text:s/>enabled<text:s/>national<text:s/>partners<text:s/>to<text:s/>access<text:s/>new<text:s/>funding<text:s/>opportunities.<text:s/></text:span></text:p>
      <text:p text:style-name="P424"/>
      <text:p text:style-name="P425"><text:span text:style-name="T425_1">The<text:s/>programme<text:s/>also<text:s/>strengthened<text:s/>the<text:s/>conflict<text:s/>analysis<text:s/>available<text:s/>to<text:s/>donors,<text:s/>implementers<text:s/>and<text:s/>policymakers.<text:s/>During<text:s/>the<text:s/>reporting<text:s/>period,<text:s/>CSRF<text:s/>produced<text:s/>six<text:s/>major<text:s/>analysis<text:s/>products<text:s/>covering<text:s/>issues<text:s/>including<text:s/>gender<text:s/>dynamics,<text:s/>conservation,<text:s/>aid-private<text:s/>sector<text:s/>engagement<text:s/>and<text:s/>the<text:s/>implications<text:s/>of<text:s/>the<text:s/>Sudan<text:s/>conflict<text:s/>for<text:s/>South<text:s/>Sudan's<text:s/>borderlands.<text:s/>These<text:s/>products<text:s/>helped<text:s/>organisations<text:s/>better<text:s/>understand<text:s/>evolving<text:s/>conflict<text:s/>dynamics<text:s/>and<text:s/>apply<text:s/>conflict-sensitive<text:s/>approaches<text:s/>in<text:s/>their<text:s/>programming.<text:s/>Stakeholders<text:s/>continued<text:s/>to<text:s/>report<text:s/>high<text:s/>levels<text:s/>of<text:s/>satisfaction<text:s/>with<text:s/>CSRF<text:s/>training,<text:s/>technical<text:s/>assistance,<text:s/>county<text:s/>profiles<text:s/>and<text:s/>online<text:s/>research<text:s/>resources,<text:s/>which<text:s/>are<text:s/>widely<text:s/>used<text:s/>across<text:s/>the<text:s/>aid<text:s/>community.<text:s/></text:span></text:p>
      <text:p text:style-name="P426"/>
      <text:p text:style-name="P427"><text:span text:style-name="T427_1">Key<text:s/>challenges<text:s/>related<text:s/>primarily<text:s/>to<text:s/>the<text:s/>increasingly<text:s/>constrained<text:s/>aid<text:s/>environment,<text:s/>shrinking<text:s/>funding<text:s/>and<text:s/>uncertainty<text:s/>regarding<text:s/>the<text:s/>future<text:s/>role<text:s/>of<text:s/>international<text:s/>assistance<text:s/>in<text:s/>South<text:s/>Sudan.<text:s/></text:span><text:span text:style-name="T427_2">There<text:s/>is<text:s/>a<text:s/>need<text:s/>for<text:s/>CAPAF<text:s/></text:span><text:span text:style-name="T427_3">to<text:s/>adapt<text:s/>support<text:s/>towards<text:s/>emerging<text:s/>actors<text:s/>and<text:s/>sectors<text:s/>beyond<text:s/>the<text:s/>traditional<text:s/>aid<text:s/>community<text:s/>as<text:s/>the<text:s/>operating<text:s/>context<text:s/>evolves.<text:s/>Nevertheless,<text:s/>evidence<text:s/>suggests<text:s/>Output<text:s/>4<text:s/>met<text:s/>or<text:s/>exceeded<text:s/>most<text:s/>planned<text:s/>targets<text:s/>and<text:s/>successfully<text:s/>strengthened<text:s/>conflict-sensitive<text:s/>practice<text:s/>and<text:s/>analytical<text:s/>capacity<text:s/>across<text:s/>the<text:s/>aid<text:s/>architecture,<text:s/>leaving<text:s/>it<text:s/>firmly<text:s/>on<text:s/>track<text:s/>to<text:s/>achieve<text:s/>its<text:s/>end-of-programme<text:s/>objectives</text:span></text:p>
      <text:p text:style-name="P428"/>
      <text:p text:style-name="P429"><text:span text:style-name="T42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429_2">[1<text:s/>paragraph]</text:span></text:p>
      <text:p text:style-name="P430"/>
      <text:p text:style-name="P431"><text:span text:style-name="T431_1">This<text:s/>output<text:s/>will<text:s/>not<text:s/>continue<text:s/>next<text:s/>reporting<text:s/>period<text:s/>as<text:s/>CAPAF<text:s/>comes<text:s/>to<text:s/>an<text:s/>end<text:s/>in<text:s/>October<text:s/>2026.<text:s/></text:span></text:p>
      <text:p text:style-name="P432"/>
      <text:p text:style-name="P433"><text:span text:style-name="T43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33_2">[1-2<text:s/>paragraphs]</text:span></text:p>
      <text:p text:style-name="P434"/>
      <text:p text:style-name="P435"><text:span text:style-name="T435_1">Recommendation<text:s/>3</text:span><text:span text:style-name="T435_2"><text:s/>(AR<text:s/>FY<text:s/>45/25)</text:span><text:span text:style-name="T435_3">:</text:span><text:span text:style-name="T435_4"><text:s text:c="2"/>CAPAF<text:s/>co-donor<text:s/>underspend<text:s/>will<text:s/>be<text:s/>reallocated<text:s/>from<text:s/>FY<text:s/>24/25<text:s/>to<text:s/>FY<text:s/>25/26.<text:s/>Given<text:s/>this<text:s/>budget<text:s/>re-profiling,<text:s/>BEJ<text:s/>should<text:s/>work<text:s/>closely<text:s/>with<text:s/>CSRF<text:s/>to<text:s/>monitor<text:s/>the<text:s/>adaption<text:s/>of<text:s/>their<text:s/>workplan<text:s/>in<text:s/>FY<text:s/>2025-26<text:s/>and<text:s/>capacity<text:s/>to<text:s/>deliver<text:s/>over<text:s/>its<text:s/>second<text:s/>year.<text:s/></text:span></text:p>
      <text:p text:style-name="P436"/>
      <text:p text:style-name="P437"><text:span text:style-name="T437_1">Progress:<text:s/></text:span><text:span text:style-name="T437_2">CAPAF’s<text:s/>underspend<text:s/></text:span><text:span text:style-name="T437_3">was</text:span><text:span text:style-name="T437_4"><text:s/></text:span><text:span text:style-name="T437_5">transferred<text:s/>to<text:s/>FY<text:s/>25/26</text:span><text:span text:style-name="T437_6">.<text:s text:c="2"/>CSRF<text:s/>and<text:s/>FCDO<text:s/>worked<text:s/>closely<text:s/>to<text:s/>monitor<text:s/>it’s<text:s/>delivery<text:s/>and<text:s/>ability<text:s/>to<text:s/>spend.<text:s text:c="2"/>Where<text:s/>an<text:s/>underspend<text:s/>occurred,<text:s/>all<text:s/>donors<text:s/>agreed<text:s/>to<text:s/>extend<text:s/>the<text:s/>grant<text:s/>by<text:s/>a<text:s/>further<text:s/>month,<text:s/>enabling<text:s/>final<text:s/>work<text:s/>to<text:s/>be<text:s/>delivered<text:s/>through<text:s/>the<text:s/>CSRF<text:s/>facility.</text:span></text:p>
      <text:h text:style-name="P438" text:outline-level="2"><text:span text:style-name="T438_1">D:<text:s/>VALUE<text:s/>FOR<text:s/>MONEY<text:s/></text:span><text:span text:style-name="T438_2">(1<text:s/>page)</text:span></text:h>
      <text:p text:style-name="P439"/>
      <text:p text:style-name="P440"><text:span text:style-name="T440_1">SSPP<text:s/>continues<text:s/>to<text:s/>demonstrate<text:s/>good<text:s/>value<text:s/>for<text:s/>money<text:s/>against<text:s/>the<text:s/>proposition<text:s/>set<text:s/>out<text:s/>in<text:s/>the<text:s/>approved<text:s/>Business<text:s/>Case.<text:s/>Across<text:s/>its<text:s/>three<text:s/>components,<text:s/>the<text:s/>programme<text:s/>has<text:s/>delivered<text:s/>peacebuilding<text:s/>outcomes<text:s/>in<text:s/>an<text:s/>increasingly<text:s/>volatile<text:s/>political<text:s/>and<text:s/>security<text:s/>environment<text:s/>while<text:s/>adapting<text:s/>delivery<text:s/>models,<text:s/>strengthening<text:s/>local<text:s/>ownership<text:s/>and<text:s/>leveraging<text:s/>additional<text:s/>resources.<text:s/>Evidence<text:s/>from<text:s/>annual<text:s/>reporting<text:s/>and<text:s/>component-level<text:s/>VfM<text:s/>frameworks<text:s/>indicates<text:s/>strong<text:s/>performance<text:s/>against<text:s/>the<text:s/>five<text:s/>pillars<text:s/>of<text:s/>FCDO’s<text:s/>VfM<text:s/>framework<text:s/>and<text:s/>continued<text:s/>alignment<text:s/>with<text:s/>the<text:s/>Business<text:s/>Case<text:s/>objective<text:s/>of<text:s/>reducing<text:s/>conflict<text:s/>and<text:s/>strengthening<text:s/>inclusive,<text:s/>resilient<text:s/>approaches<text:s/>to<text:s/>peacebuilding.</text:span></text:p>
      <text:p text:style-name="P441"/>
      <text:p text:style-name="P442"><text:span text:style-name="T442_1">Key<text:s/>cost<text:s/>drivers<text:s/>and<text:s/>performance</text:span></text:p>
      <text:p text:style-name="P443"/>
      <text:p text:style-name="P444"><text:span text:style-name="T444_1">The<text:s/>programme’s<text:s/>main<text:s/>cost<text:s/>drivers<text:s/>are<text:s/>technical<text:s/>expertise,<text:s/>field<text:s/>delivery<text:s/>and<text:s/>operational<text:s/>support<text:s/>in<text:s/>a<text:s/>complex<text:s/>and<text:s/>insecure<text:s/>environment.</text:span><text:span text:style-name="T444_2"><text:s/>These<text:s/>have<text:s/>remained<text:s/>stable<text:s/>since<text:s/>the<text:s/>last<text:s/>annual<text:s/>review.</text:span><text:span text:style-name="T444_3"><text:s/>For<text:s/>TASSPP,<text:s/>costs<text:s/>are<text:s/>driven<text:s/>by<text:s/>specialist<text:s/>advisers<text:s/>supporting<text:s/>RJMEC<text:s/>and<text:s/>CTSAMVM.<text:s/>For<text:s/>POF,<text:s/>the<text:s/>largest<text:s/>costs<text:s/>relate<text:s/>to<text:s/>community<text:s/>dialogue<text:s/>processes—particularly<text:s/>large-scale<text:s/>ICGS<text:s/>meetings<text:s/>requiring<text:s/>substantial<text:s/>travel,<text:s/>logistics<text:s/>and<text:s/>security<text:s/>arrangements—as<text:s/>well<text:s/>as<text:s/>support<text:s/>to<text:s/>local<text:s/>peace<text:s/>structures,<text:s/>livelihoods<text:s/>activities<text:s/>and<text:s/>national<text:s/>partners.<text:s/>CAPAF’s<text:s/>primary<text:s/>cost<text:s/>drivers<text:s/>are<text:s/>technical<text:s/>assistance,<text:s/>conflict<text:s/>sensitivity<text:s/>training,<text:s/>mentoring,<text:s/>research<text:s/>and<text:s/>analysis</text:span><text:span text:style-name="T444_4">,<text:s/>namely<text:s/></text:span><text:span text:style-name="T444_5">staff<text:s/>costs</text:span><text:span text:style-name="T444_6">.<text:s/>During<text:s/>the<text:s/>reporting<text:s/>period,<text:s/>these<text:s/>costs<text:s/>were<text:s/>managed<text:s/>through<text:s/>greater<text:s/>use<text:s/>of<text:s/>national<text:s/>staff<text:s/>and<text:s/>partners,<text:s/>operational<text:s/>efficiencies<text:s/>and<text:s/>delivery<text:s/>models<text:s/>that<text:s/>maximised<text:s/>resources<text:s/>reaching<text:s/>South<text:s/>Sudanese<text:s/>organisations<text:s/>and<text:s/>communities.<text:s/></text:span></text:p>
      <text:p text:style-name="P445"/>
      <text:p text:style-name="P446"><text:span text:style-name="T446_1">VfM<text:s/>Performance<text:s/>Against<text:s/>Business<text:s/>Case<text:s/>and<text:s/>5Es</text:span></text:p>
      <text:p text:style-name="P447"/>
      <text:list text:style-name="LS1" xml:id="list53">
        <text:list-item>
          <text:p text:style-name="P448"><text:span text:style-name="T448_1">Economy</text:span><text:span text:style-name="T448_2">.<text:s/>The<text:s/>programme<text:s/>has<text:s/>sought<text:s/>to<text:s/>minimise<text:s/>delivery<text:s/>costs<text:s/>while<text:s/>maintaining<text:s/>programme<text:s/>quality<text:s/>and<text:s/>technical<text:s/>expertise.<text:s/></text:span><text:span text:style-name="T448_3">During<text:s/>the<text:s/>reporting<text:s/>period,<text:s/></text:span><text:span text:style-name="T448_4">TASSPP<text:s/>achieved<text:s/>savings<text:s/>through<text:s/>the<text:s/>transition<text:s/>from<text:s/>UNDP<text:s/>implementation<text:s/>arrangements<text:s/>to<text:s/>NORCAP<text:s/>advisers<text:s/>embedded<text:s/>within<text:s/>RJMEC<text:s/>and<text:s/>CTSAMVM.<text:s/>Across<text:s/>POF2,<text:s/>economy<text:s/>indicators<text:s/>performed<text:s/>strongly,<text:s/>with<text:s/>expenditure<text:s/>on<text:s/>travel<text:s/>and<text:s/>operational<text:s/>costs<text:s/>below<text:s/>planned<text:s/>levels.<text:s/>Operational<text:s/>efficiencies<text:s/>were<text:s/>generated<text:s/></text:span><text:span text:style-name="T448_5">as<text:s/>compared<text:s/>to<text:s/>the<text:s/>last<text:s/>reporting<text:s/>period,<text:s/></text:span><text:span text:style-name="T448_6">through<text:s/>reduced<text:s/>accommodation<text:s/>and<text:s/>office<text:s/>costs,<text:s/>procurement<text:s/>of<text:s/>interpreting<text:s/>equipment<text:s/>rather<text:s/>than<text:s/>repeated<text:s/>rental,<text:s/>and<text:s/>increased<text:s/>use<text:s/>of<text:s/>national<text:s/>staff,<text:s/>generating<text:s/>approximately<text:s/>USD<text:s/>16,460<text:s/>in<text:s/>savings<text:s/></text:span><text:span text:style-name="T448_7">by<text:s/>compared<text:s/>with<text:s/>the<text:s/>last<text:s/>reporting<text:s/>period,<text:s/></text:span><text:span text:style-name="T448_8">without<text:s/>compromising<text:s/>delivery<text:s/>quality.<text:s/></text:span></text:p>
        </text:list-item>
      </text:list>
      <text:p text:style-name="P449"/>
      <text:list text:style-name="LS1" xml:id="list54">
        <text:list-item>
          <text:p text:style-name="P450"><text:span text:style-name="T450_1">Efficiency</text:span><text:span text:style-name="T450_2">.<text:s/>SSPP<text:s/>continued<text:s/>to<text:s/>maximise<text:s/>the<text:s/>outputs<text:s/>generated<text:s/>from<text:s/>available<text:s/>resources<text:s/>through<text:s/>adaptive<text:s/>management,<text:s/>localisation<text:s/>and<text:s/>leveraging<text:s/>other<text:s/>funding<text:s/>sources.<text:s/></text:span><text:span text:style-name="T450_3">During<text:s/>this<text:s/>reporting<text:s/>period,<text:s/></text:span><text:span text:style-name="T450_4">POF<text:s/>supported<text:s/>Peace<text:s/>Canal<text:s/>to<text:s/>secure<text:s/>approximately<text:s/>USD<text:s/>1.56<text:s/>million<text:s/>in<text:s/>additional<text:s/>funding,<text:s/>significantly<text:s/>increasing<text:s/>the<text:s/>overall<text:s/>value<text:s/>generated<text:s/>by<text:s/>UK<text:s/>investment<text:s/>and<text:s/>meeting<text:s/>the<text:s/>highest<text:s/>threshold<text:s/>within<text:s/>the<text:s/>POF<text:s/>VfM<text:s/>framework.<text:s/>CAPAF<text:s/>continued<text:s/>to<text:s/>deliver<text:s/>economies<text:s/>of<text:s/>scale<text:s/>through<text:s/>the<text:s/>Conflict<text:s/>Sensitivity<text:s/>Resource<text:s/>Facility<text:s/>model,<text:s/>providing<text:s/>shared<text:s/>analytical<text:s/>and<text:s/>technical<text:s/>support<text:s/>services<text:s/>to<text:s/>a<text:s/>broad<text:s/>range<text:s/>of<text:s/>humanitarian,<text:s/>development<text:s/>and<text:s/>peacebuilding<text:s/>actors.<text:s/>The<text:s/>programme’s<text:s/>adaptive<text:s/>management<text:s/>approach<text:s/>enabled<text:s/>resources<text:s/>to<text:s/>be<text:s/>redirected<text:s/>towards<text:s/>interventions<text:s/>demonstrating<text:s/>the<text:s/>strongest<text:s/>evidence<text:s/>of<text:s/>impact,<text:s/>particularly<text:s/>local<text:s/>peacebuilding<text:s/>activities<text:s/>under<text:s/>POF.<text:s/></text:span></text:p>
        </text:list-item>
      </text:list>
      <text:p text:style-name="P451"/>
      <text:list text:style-name="LS1" xml:id="list55">
        <text:list-item>
          <text:p text:style-name="P452"><text:span text:style-name="T452_1">Effectiveness</text:span><text:span text:style-name="T452_2">.<text:s/></text:span><text:span text:style-name="T452_3">The<text:s/>programme<text:s/>is<text:s/>not<text:s/>tracking<text:s/></text:span><text:span text:style-name="T452_4">effectiveness<text:s/>indicators,<text:s/>only<text:s/>outcome<text:s/>level<text:s/>indicators</text:span><text:span text:style-name="T452_5"><text:s/>which<text:s/>are<text:s/>detailed<text:s/></text:span><text:span text:style-name="T452_6">elsewhere<text:s/>in<text:s/>the<text:s/>AR.<text:s/></text:span><text:span text:style-name="T452_7">We<text:s/>can<text:s/>draw<text:s/>some<text:s/>conclusions<text:s/>on<text:s/>effectiveness<text:s/>by<text:s/>looking<text:s/>at<text:s/>outcome<text:s/>indicators<text:s/>including<text:s/>the<text:s/>Everyday<text:s/>Peace<text:s/>Indicator<text:s/>scores<text:s/></text:span><text:span text:style-name="T452_8">around<text:s/>community<text:s/>perceptions<text:s/>of<text:s/>security<text:s/>which<text:s/>have<text:s/>increased<text:s/>during<text:s/>the<text:s/>reporting<text:s/>perio</text:span><text:span text:style-name="T452_9">d,<text:s/>and<text:s/></text:span><text:span text:style-name="T452_10">anecdotally</text:span><text:span text:style-name="T452_11"><text:s/>the<text:s/>reduced<text:s/>number<text:s/>of<text:s/>mobilisations<text:s/></text:span><text:span text:style-name="T452_12">witnessed<text:s/>during<text:s/>the<text:s/>reporting<text:s/>periods<text:s/>as<text:s/>described<text:s/>by<text:s/>beneficiary<text:s/>and<text:s/>partner<text:s/>reporting.<text:s/>T</text:span><text:span text:style-name="T452_13">he<text:s/>team<text:s/>should<text:s/>look<text:s/>to<text:s/>implement<text:s/>a<text:s/>more<text:s/></text:span><text:span text:style-name="T452_14">rigorous</text:span><text:span text:style-name="T452_15"><text:s/>approach<text:s/>to<text:s/></text:span><text:span text:style-name="T452_16">effectiveness</text:span><text:span text:style-name="T452_17"><text:s/>indicators<text:s/></text:span><text:span text:style-name="T452_18">in<text:s/>line<text:s/>with<text:s/>a<text:s/>revised<text:s/>VfM<text:s/>strategy.</text:span></text:p>
        </text:list-item>
      </text:list>
      <text:p text:style-name="P453"/>
      <text:list text:style-name="LS1" xml:id="list56">
        <text:list-item>
          <text:p text:style-name="P454"><text:span text:style-name="T454_1">Equity</text:span><text:span text:style-name="T454_2">.<text:s/>Equity<text:s/>and<text:s/>localisation<text:s/>remain<text:s/>significant<text:s/>programme<text:s/>strengths.<text:s/>POF<text:s/>directed<text:s/>54.09%<text:s/>of<text:s/>programme<text:s/>expenditure<text:s/>to<text:s/>national<text:s/>NGOs,<text:s/>substantially<text:s/>exceeding<text:s/>its<text:s/>target<text:s/>of<text:s/>35%,<text:s/>while<text:s/>only<text:s/>14.41%<text:s/>of<text:s/>fee<text:s/>days<text:s/>were<text:s/>delivered<text:s/>through<text:s/>international<text:s/>inputs.<text:s/>The<text:s/>programme<text:s/>maintained<text:s/>a<text:s/>localisation<text:s/>pay<text:s/>gap<text:s/>of<text:s/>17.71%,<text:s/>significantly<text:s/>lower<text:s/>than<text:s/>many<text:s/>comparable<text:s/>programmes,<text:s/>and<text:s/>continued<text:s/>to<text:s/>strengthen<text:s/>the<text:s/>leadership,<text:s/>capacity<text:s/>and<text:s/>financial<text:s/>sustainability<text:s/>of<text:s/>South<text:s/>Sudanese<text:s/>organisations.<text:s/>Women’s<text:s/>participation<text:s/>was<text:s/>promoted<text:s/>through<text:s/>Bridges<text:s/>of<text:s/>Peace,<text:s/>women-led<text:s/>dialogue<text:s/>initiatives<text:s/>and<text:s/>dedicated<text:s/>professional<text:s/>development<text:s/>opportunities.<text:s/>CAPAF<text:s/>also<text:s/>exceeded<text:s/>participation<text:s/>targets<text:s/>for<text:s/>women<text:s/>in<text:s/>conflict<text:s/>sensitivity<text:s/>programming<text:s/>and<text:s/>expanded<text:s/>engagement<text:s/>with<text:s/>national<text:s/>actors<text:s/>across<text:s/>South<text:s/>Sudan.<text:s/></text:span></text:p>
        </text:list-item>
      </text:list>
      <text:p text:style-name="P455"><text:span text:style-name="T455_1">i<text:s/></text:span></text:p>
      <text:p text:style-name="P456"><text:span text:style-name="T456_1">Assessment<text:s/>of<text:s/>whether<text:s/>the<text:s/>programme<text:s/>continues<text:s/>to<text:s/>represent<text:s/>value<text:s/>for<text:s/>money</text:span></text:p>
      <text:p text:style-name="P457"/>
      <text:p text:style-name="P458"><text:span text:style-name="T458_1">Based<text:s/>on<text:s/>the<text:s/>above<text:s/>analysis</text:span><text:span text:style-name="T458_2"><text:s/>SSPP<text:s/>continues<text:s/>to<text:s/>provide<text:s/>good<text:s/>VfM,<text:s/>and<text:s/>the<text:s/>main<text:s/>delivery<text:s/>partner</text:span><text:span text:style-name="T458_3"><text:s/></text:span><text:span text:style-name="T458_4">POF<text:s/></text:span><text:span text:style-name="T458_5">(70%<text:s/>of<text:s/>total<text:s/>SSPP<text:s/>spend)</text:span><text:span text:style-name="T458_6"><text:s/>has<text:s/>a<text:s/>robust<text:s/>approach<text:s/>to<text:s/>VfM<text:s/>integrating<text:s/>metrics<text:s/>into<text:s/>their<text:s/>logframe</text:span><text:span text:style-name="T458_7">.<text:s/>We<text:s/>should<text:s/>ensure<text:s/>this<text:s/>approach<text:s/>is<text:s/>also<text:s/>adopted<text:s/>in<text:s/></text:span><text:span text:style-name="T458_8">new<text:s/>partners<text:s/>that<text:s/>onboard<text:s/>in<text:s/>the<text:s/>coming<text:s/>reporting<text:s/>period.<text:s/></text:span></text:p>
      <text:p text:style-name="P459"/>
      <text:p text:style-name="P460"><text:span text:style-name="T460_1">E:<text:s/>RISK<text:s/></text:span><text:span text:style-name="T460_2">[½<text:s/>to<text:s/>1<text:s/>page]</text:span></text:p>
      <text:p text:style-name="P461"/>
      <text:p text:style-name="P462"><text:span text:style-name="T462_1">Overview<text:s/>of<text:s/>risk<text:s/>management</text:span><text:span text:style-name="T462_2"><text:s/>[1/2<text:s/>page]</text:span></text:p>
      <text:p text:style-name="P463"/>
      <table:table table:style-name="Table12"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row table:style-name="Row40">
          <table:table-cell table:style-name="Cell127">
            <text:p text:style-name="P464"><text:span text:style-name="T464_1">Risk<text:s/>category</text:span></text:p>
          </table:table-cell>
          <table:table-cell table:style-name="Cell128">
            <text:p text:style-name="P465"><text:span text:style-name="T465_1">Strategy<text:s/>&amp;</text:span></text:p>
            <text:p text:style-name="P466"><text:span text:style-name="T466_1">Context</text:span></text:p>
          </table:table-cell>
          <table:table-cell table:style-name="Cell129">
            <text:p text:style-name="P467"><text:span text:style-name="T467_1">Policy<text:s/>&amp;<text:s/>Programme</text:span></text:p>
            <text:p text:style-name="P468"><text:span text:style-name="T468_1">Delivery</text:span></text:p>
          </table:table-cell>
          <table:table-cell table:style-name="Cell130">
            <text:p text:style-name="P469"><text:span text:style-name="T469_1">Public<text:s/>Service<text:s/>&amp;<text:s/>Operations</text:span></text:p>
          </table:table-cell>
          <table:table-cell table:style-name="Cell131">
            <text:p text:style-name="P470"><text:span text:style-name="T470_1">People</text:span></text:p>
          </table:table-cell>
          <table:table-cell table:style-name="Cell132">
            <text:p text:style-name="P471"><text:span text:style-name="T471_1">Safeguarding</text:span></text:p>
          </table:table-cell>
          <table:table-cell table:style-name="Cell133">
            <text:p text:style-name="P472"><text:span text:style-name="T472_1">Financial<text:s/>&amp;<text:s/>Fiduciary</text:span></text:p>
          </table:table-cell>
          <table:table-cell table:style-name="Cell134">
            <text:p text:style-name="P473"><text:span text:style-name="T473_1">Reputational</text:span></text:p>
          </table:table-cell>
        </table:table-row>
        <table:table-row table:style-name="Row41">
          <table:table-cell table:style-name="Cell135">
            <text:p text:style-name="P474"><text:span text:style-name="T474_1">BE<text:s/>Juba</text:span></text:p>
          </table:table-cell>
          <table:table-cell table:style-name="Cell136">
            <text:p text:style-name="P475"><text:span text:style-name="T475_1">Eager</text:span></text:p>
          </table:table-cell>
          <table:table-cell table:style-name="Cell137">
            <text:p text:style-name="P476"><text:span text:style-name="T476_1">Eager</text:span></text:p>
          </table:table-cell>
          <table:table-cell table:style-name="Cell138">
            <text:p text:style-name="P477"><text:span text:style-name="T477_1">Cautious</text:span></text:p>
          </table:table-cell>
          <table:table-cell table:style-name="Cell139">
            <text:p text:style-name="P478"><text:span text:style-name="T478_1">Cautious</text:span></text:p>
          </table:table-cell>
          <table:table-cell table:style-name="Cell140">
            <text:p text:style-name="P479"><text:span text:style-name="T479_1">Receptive</text:span></text:p>
          </table:table-cell>
          <table:table-cell table:style-name="Cell141">
            <text:p text:style-name="P480"><text:span text:style-name="T480_1">Receptive</text:span></text:p>
          </table:table-cell>
          <table:table-cell table:style-name="Cell142">
            <text:p text:style-name="P481"><text:span text:style-name="T481_1">Receptive</text:span></text:p>
          </table:table-cell>
        </table:table-row>
        <table:table-row table:style-name="Row42">
          <table:table-cell table:style-name="Cell143">
            <text:p text:style-name="P482"><text:span text:style-name="T482_1">S</text:span><text:span text:style-name="T482_2">SPP</text:span></text:p>
          </table:table-cell>
          <table:table-cell table:style-name="Cell144">
            <text:p text:style-name="P483"><text:span text:style-name="T483_1">Eager</text:span></text:p>
          </table:table-cell>
          <table:table-cell table:style-name="Cell145">
            <text:p text:style-name="P484"><text:span text:style-name="T484_1">Eager</text:span></text:p>
          </table:table-cell>
          <table:table-cell table:style-name="Cell146">
            <text:p text:style-name="P485"><text:span text:style-name="T485_1">Cautious</text:span></text:p>
          </table:table-cell>
          <table:table-cell table:style-name="Cell147">
            <text:p text:style-name="P486"><text:span text:style-name="T486_1">Cautious</text:span></text:p>
          </table:table-cell>
          <table:table-cell table:style-name="Cell148">
            <text:p text:style-name="P487"><text:span text:style-name="T487_1">Receptive</text:span></text:p>
          </table:table-cell>
          <table:table-cell table:style-name="Cell149">
            <text:p text:style-name="P488"><text:span text:style-name="T488_1">Receptive</text:span></text:p>
          </table:table-cell>
          <table:table-cell table:style-name="Cell150">
            <text:p text:style-name="P489"><text:span text:style-name="T489_1">Receptive</text:span></text:p>
            <text:p text:style-name="P490"><text:span text:style-name="T490_1"><text:tab/></text:span></text:p>
          </table:table-cell>
        </table:table-row>
      </table:table>
      <text:p text:style-name="P491"/>
      <text:p text:style-name="P492"><text:span text:style-name="T492_1">Risk</text:span><text:span text:style-name="T492_2"><text:s/>rating<text:s/>–<text:s/>the<text:s/>overall<text:s/>risk<text:s/>rating<text:s/></text:span><text:span text:style-name="T492_3">for<text:s/>SSPP<text:s/></text:span><text:span text:style-name="T492_4">has<text:s/>remained<text:s/>as<text:s/></text:span><text:span text:style-name="T492_5">MAJOR</text:span><text:span text:style-name="T492_6">.<text:s text:c="2"/></text:span></text:p>
      <text:p text:style-name="P493"/>
      <text:p text:style-name="P494"><text:span text:style-name="T494_1">Strategic<text:s/>and<text:s/>contextual:<text:s/></text:span></text:p>
      <text:p text:style-name="P495"/>
      <text:list text:style-name="LS1" xml:id="list57">
        <text:list-item>
          <text:p text:style-name="P496"><text:span text:style-name="T496_1">The<text:s/>principal<text:s/>strategic<text:s/>risk<text:s/>to<text:s/>SSPP<text:s/>is<text:s/>the<text:s/>continued<text:s/>deterioration<text:s/>of<text:s/>South<text:s/>Sudan’s<text:s/>political<text:s/>and<text:s/>security<text:s/>environment<text:s/>following<text:s/>the<text:s/>breakdown<text:s/>of<text:s/>the<text:s/>R-ARCSS,<text:s/>the<text:s/>arrest<text:s/>and<text:s/>trial<text:s/>of<text:s/>First<text:s/>Vice<text:s/>President<text:s/>Machar,<text:s/>and<text:s/>increasing<text:s/>conflict<text:s/>between<text:s/>government<text:s/>and<text:s/>opposition<text:s/>actors.<text:s/>These<text:s/>dynamics<text:s/>create<text:s/>significant<text:s/>risks<text:s/>to<text:s/>programme<text:s/>delivery,<text:s/>partner<text:s/>access<text:s/>and<text:s/>staff<text:s/>safety.<text:s/>A<text:s/>related<text:s/>strategic<text:s/>risk<text:s/>is<text:s/>that<text:s/>continued<text:s/>stalling<text:s/>of<text:s/>the<text:s/>peace<text:s/>process<text:s/>and<text:s/>declining<text:s/>donor<text:s/>support<text:s/>for<text:s/>institutions<text:s/>such<text:s/>as<text:s/>RJMEC<text:s/>and<text:s/>CTSAMVM<text:s/>reduce<text:s/>the<text:s/>relevance<text:s/>and<text:s/>impact<text:s/>of<text:s/>national-level<text:s/>peace<text:s/>agreement<text:s/>implementation<text:s/>support,<text:s/>requiring<text:s/>managed<text:s/>transition<text:s/>and<text:s/>exit<text:s/>planning<text:s/>for<text:s/>TASSPP.</text:span></text:p>
        </text:list-item>
      </text:list>
      <text:p text:style-name="P497"><text:span text:style-name="T497_1">Policy<text:s/>and<text:s/>Programme<text:s/>Delivery:</text:span></text:p>
      <text:p text:style-name="P498"/>
      <text:list text:style-name="LS1" xml:id="list58">
        <text:list-item>
          <text:p text:style-name="P499"><text:span text:style-name="T499_1">D</text:span><text:span text:style-name="T499_2">elivery<text:s/>risks<text:s/>in<text:s/>South<text:s/>Sudan<text:s/>remain<text:s/>high.<text:s text:c="2"/>Contextual<text:s/>challenges<text:s/>on<text:s/>the<text:s/>ground<text:s/>affected<text:s/>all<text:s/>programmes,<text:s/>some<text:s/>more<text:s/>than<text:s/>others.<text:s text:c="2"/>The<text:s/>escalation<text:s/>of<text:s/>conflict<text:s/>and<text:s/>armed<text:s/>clashes<text:s/>in<text:s/>parts<text:s/>of<text:s/>the<text:s/>country,<text:s/>especially<text:s/>in<text:s/>Jonglei<text:s/>and<text:s/>Upper<text:s/>Nile<text:s/>States,<text:s/>meant<text:s/>partners<text:s/>had<text:s/>to<text:s/>adopt<text:s/>measure</text:span><text:span text:style-name="T499_3">s</text:span><text:span text:style-name="T499_4"><text:s/>to<text:s/>protect<text:s/>their<text:s/>staff.<text:s text:c="2"/></text:span><text:span text:style-name="T499_5">More<text:s/>widely<text:s/>i</text:span><text:span text:style-name="T499_6">nsecurity<text:s/>has<text:s/>increasingly<text:s/>restricted<text:s/>freedom<text:s/>of<text:s/>movement<text:s/>for<text:s/>both<text:s/>civilians<text:s/>and<text:s/>development<text:s/>partners</text:span><text:span text:style-name="T499_7"><text:s/>and<text:s/>escalation<text:s/>of<text:s/>conflict<text:s/></text:span><text:span text:style-name="T499_8">has<text:s/></text:span><text:span text:style-name="T499_9">displaced</text:span><text:span text:style-name="T499_10"><text:s/>communities</text:span><text:span text:style-name="T499_11">,<text:s/>leaving<text:s/>them<text:s/>with<text:s/>little<text:s/>to<text:s/>no<text:s/>access<text:s/>to<text:s/></text:span><text:span text:style-name="T499_12">shelter<text:s/>or<text:s/>basic<text:s/>services.<text:s/></text:span></text:p>
        </text:list-item>
      </text:list>
      <text:p text:style-name="P500"/>
      <text:list text:style-name="LS1" xml:id="list59">
        <text:list-item>
          <text:p text:style-name="P501"><text:span text:style-name="T501_1">T</text:span><text:span text:style-name="T501_2">here<text:s/>remains<text:s/>a<text:s/>risk<text:s/>that<text:s/>activities<text:s/>are<text:s/>disrupted<text:s/>by<text:s/>insecurity,<text:s/>climatic<text:s/>shocks<text:s/>or<text:s/>reduced<text:s/>ODA<text:s/>resources,<text:s/>while<text:s/>interventions<text:s/>that<text:s/>are<text:s/>not<text:s/>sufficiently<text:s/>conflict-sensitive<text:s/>could<text:s/>inadvertently<text:s/>exacerbate<text:s/>local<text:s/>tensions.<text:s/>SSPP<text:s/>mitigates<text:s/>these<text:s/>risks<text:s/>through<text:s/>adaptive<text:s/>programming,<text:s/>ongoing<text:s/>conflict<text:s/>analysis,<text:s/>flexible<text:s/>work<text:s/>planning,<text:s/>strong<text:s/>partner<text:s/>engagement<text:s/>and<text:s/>the<text:s/>support<text:s/>provided<text:s/>through<text:s/>CAPAF<text:s/>to<text:s/>strengthen<text:s/>conflict-sensitive<text:s/>delivery<text:s/>across<text:s/>the<text:s/>portfolio</text:span><text:span text:style-name="T501_3">.</text:span></text:p>
        </text:list-item>
      </text:list>
      <text:p text:style-name="P502"><text:span text:style-name="T502_1">Safeguarding</text:span><text:span text:style-name="T502_2">:</text:span></text:p>
      <text:p text:style-name="P503"/>
      <text:list text:style-name="LS1" xml:id="list60">
        <text:list-item>
          <text:p text:style-name="P504"><text:span text:style-name="T504_1">Safeguarding<text:s/>risks<text:s/>remain<text:s/>substantial<text:s/>given<text:s/>the<text:s/>programme’s<text:s/>operation<text:s/>in<text:s/>conflict-affected<text:s/>communities<text:s/>where<text:s/>harmful<text:s/>social<text:s/>practices,<text:s/>power<text:s/>imbalances<text:s/>and<text:s/>weak<text:s/>reporting<text:s/>mechanisms<text:s/>persist.<text:s/>There<text:s/>is<text:s/>a<text:s/>risk<text:s/>that<text:s/>safeguarding<text:s/>incidents,<text:s/>including<text:s/>sexual<text:s/>exploitation,<text:s/>abuse<text:s/>and<text:s/>harassment<text:s/>(SEAH),<text:s/>are<text:s/>underreported<text:s/>due<text:s/>to<text:s/>social<text:s/>stigma,<text:s/>inadequate<text:s/>awareness<text:s/>or<text:s/>insufficiently<text:s/>trusted<text:s/>reporting<text:s/>channels.<text:s/>SSPP<text:s/>continues<text:s/>to<text:s/>mitigate<text:s/>these<text:s/>risks<text:s/>through<text:s/>partner<text:s/>safeguarding<text:s/>policies,<text:s/>training,<text:s/>risk<text:s/>assessments,<text:s/>safeguarding<text:s/>focal<text:s/>points<text:s/>and<text:s/>regular<text:s/>engagement<text:s/>with<text:s/>delivery<text:s/>partners<text:s/>to<text:s/>strengthen<text:s/>reporting<text:s/>and<text:s/>response<text:s/>mechanisms.</text:span></text:p>
        </text:list-item>
      </text:list>
      <text:p text:style-name="P505"/>
      <text:p text:style-name="P506"><text:span text:style-name="T506_1">Mitigations</text:span></text:p>
      <text:p text:style-name="P507"/>
      <text:list text:style-name="LS1" xml:id="list61">
        <text:list-item>
          <text:p text:style-name="P508"><text:span text:style-name="T508_1">Strategy<text:s/>and<text:s/>context:<text:s/></text:span><text:span text:style-name="T508_2">To<text:s/>mitigate<text:s/>these<text:s/>risks,<text:s/>SSPP<text:s/>works<text:s/>closely<text:s/>with<text:s/>delivery<text:s/>partners<text:s/>to<text:s/>monitor<text:s/>conflict<text:s/>dynamics,<text:s/>ensure<text:s/>robust<text:s/>security<text:s/>and<text:s/>business<text:s/>continuity<text:s/>arrangements<text:s/>are<text:s/>in<text:s/>place,<text:s/>and<text:s/>is<text:s/>implementing<text:s/>a<text:s/>managed<text:s/>transition<text:s/>and<text:s/>exit<text:s/>strategy<text:s/>for<text:s/>TASSPP.</text:span></text:p>
        </text:list-item>
      </text:list>
      <text:p text:style-name="P509"/>
      <text:list text:style-name="LS1" xml:id="list62">
        <text:list-item>
          <text:p text:style-name="P510"><text:span text:style-name="T510_1">Delivery:</text:span><text:span text:style-name="T510_2"><text:s/></text:span><text:span text:style-name="T510_3">During<text:s/>the<text:s/>annual<text:s/>review<text:s/>period<text:s/>partners<text:s/>have<text:s/>continued<text:s/>to<text:s/>update<text:s/>their<text:s/>assessment<text:s/>of<text:s/>risk,<text:s/>both<text:s/>through<text:s/>partner<text:s/>meetings<text:s/>and<text:s/>narrative<text:s/>reports.<text:s/>Where<text:s/>risks<text:s/>could<text:s/>not<text:s/>be<text:s/>mitigated<text:s/>against<text:s/>changes<text:s/>to<text:s/>delivery<text:s/>have<text:s/>included<text:s/>adaptions<text:s/>to<text:s/>ensure<text:s/>staff<text:s/>safety<text:s/>or<text:s/>decision<text:s/>on<text:s/>pausing<text:s/>activities<text:s/>when<text:s/>staff<text:s/>have<text:s/>been<text:s/>removed,<text:s/>again<text:s/>for<text:s/>safety<text:s/>reasons.<text:s/></text:span></text:p>
        </text:list-item>
      </text:list>
      <text:p text:style-name="P511"/>
      <text:list text:style-name="LS1" xml:id="list63">
        <text:list-item>
          <text:p text:style-name="P512"><text:span text:style-name="T512_1">Safeguarding:<text:s/></text:span><text:span text:style-name="T512_2">SSPP<text:s/>mitigates<text:s/>these<text:s/>risks<text:s/>through<text:s/>partner<text:s/>safeguarding<text:s/>policies,<text:s/>mandatory<text:s/>training,<text:s/>risk<text:s/>assessments,<text:s/>safeguarding<text:s/>focal<text:s/>points,<text:s/>clear<text:s/>reporting<text:s/>procedures<text:s/>and<text:s/>regular<text:s/>engagement<text:s/>with<text:s/>implementing<text:s/>partners<text:s/>to<text:s/>strengthen<text:s/>safeguarding<text:s/>culture<text:s/>and<text:s/>response<text:s/>mechanisms.<text:s/></text:span></text:p>
        </text:list-item>
      </text:list>
      <text:p text:style-name="P513"/>
      <text:list text:style-name="LS17" xml:id="list64">
        <text:list-item>
          <text:p text:style-name="P514"><text:span text:style-name="T514_1">POF<text:s/>is<text:s/>a<text:s/>particularly<text:s/></text:span><text:span text:style-name="T514_2">high-risk</text:span><text:span text:style-name="T514_3"><text:s/>partner<text:s/>on<text:s/>safeguarding<text:s/>given<text:s/>work<text:s/>with<text:s/>vulnerable<text:s/>communities<text:s/>in<text:s/>remote<text:s/>areas.<text:s/></text:span><text:span text:style-name="T514_4">We<text:s/>mitigate<text:s/>this<text:s/>with<text:s/>the<text:s/>following<text:s/>processes.<text:s/></text:span><text:span text:style-name="T514_5">At<text:s/>an<text:s/>organisational<text:s/>policy<text:s/>level<text:s/></text:span><text:span text:style-name="T514_6">OPM<text:s/>has<text:s/>a<text:s/>clear<text:s/>Safeguarding<text:s/>Policy,<text:s/>available<text:s/>online<text:s/>on<text:s/>the<text:s/>OPM<text:s/>website,<text:s/>and<text:s/>referred<text:s/>to<text:s/>in<text:s/>all<text:s/>contracts.<text:s/>Staff<text:s/>and<text:s/>partners<text:s/>are<text:s/>required<text:s/>to<text:s/></text:span><text:span text:style-name="T514_7">agree<text:s/>to<text:s/>the<text:s/></text:span><text:span text:style-name="T514_8">policy<text:s/>as<text:s/>part<text:s/>of<text:s/>the<text:s/>onboarding<text:s/>and<text:s/>contracting<text:s/>process</text:span><text:span text:style-name="T514_9">.<text:s/></text:span><text:span text:style-name="T514_10">Initial<text:s/>work<text:s/>on<text:s/>s</text:span><text:span text:style-name="T514_11">afeguarding<text:s/></text:span><text:span text:style-name="T514_12">was<text:s/></text:span><text:span text:style-name="T514_13">discussed<text:s/>as<text:s/>part<text:s/>of<text:s/>the<text:s/></text:span><text:span text:style-name="T514_14">POF<text:s/>programme,<text:s/>looking<text:s/>at<text:s/>how<text:s/></text:span><text:span text:style-name="T514_15">safeguarding<text:s/>of<text:s/>beneficiaries<text:s/>is<text:s/></text:span><text:span text:style-name="T514_16">effectively<text:s/>managed.<text:s text:c="2"/></text:span><text:span text:style-name="T514_17">During<text:s/>this<text:s/>reporting<text:s/>period<text:s/></text:span><text:span text:style-name="T514_18">the<text:s/>FCDO<text:s/>team<text:s/>has<text:s/>looked<text:s/>to<text:s/>increase<text:s/></text:span><text:span text:style-name="T514_19">POF<text:s/>and<text:s/>downstream<text:s/>partner<text:s/>awareness<text:s/>of<text:s/>safeguarding<text:s/></text:span><text:span text:style-name="T514_20">and<text:s/></text:span><text:span text:style-name="T514_21">better<text:s/>how<text:s/></text:span><text:span text:style-name="T514_22">the<text:s/>project</text:span><text:span text:style-name="T514_23"><text:s/>would<text:s/>respond<text:s/></text:span><text:span text:style-name="T514_24">where<text:s/>concerns<text:s/>are<text:s/>raised.<text:s/>This<text:s/>is<text:s/>a<text:s/>work<text:s/>in<text:s/>progress<text:s/></text:span><text:span text:style-name="T514_25">but<text:s/>so<text:s/>far<text:s/>these<text:s/>initial<text:s/>steps<text:s/>have<text:s/>been<text:s/>taken</text:span><text:span text:style-name="T514_26">:<text:s/></text:span></text:p>
        </text:list-item>
      </text:list>
      <text:p text:style-name="P515"/>
      <text:list text:style-name="LS17" xml:id="list65">
        <text:list-item>
          <text:list>
            <text:list-item>
              <text:p text:style-name="P516"><text:span text:style-name="T516_1">Systematic<text:s/>attention<text:s/>to<text:s/>safeguarding<text:s/>as<text:s/>part<text:s/>of<text:s/>the<text:s/>design<text:s/>of<text:s/>any<text:s/>individual<text:s/>activity</text:span></text:p>
            </text:list-item>
            <text:list-item>
              <text:p text:style-name="P517"><text:span text:style-name="T517_1">Implementing<text:s/>a<text:s/>credible<text:s/>pathway<text:s/>for<text:s/>reporting<text:s/>of<text:s/>any<text:s/>concerns<text:s/>(as<text:s/>opposed<text:s/>to<text:s/>a<text:s/>theoretical<text:s/>pathway<text:s/>that<text:s/>realistically<text:s/>would<text:s/>never<text:s/>be<text:s/>used).</text:span></text:p>
            </text:list-item>
            <text:list-item>
              <text:p text:style-name="P518"><text:span text:style-name="T518_1">Having<text:s/>a<text:s/>focal<text:s/>point<text:s/>for<text:s/>safeguarding<text:s/>for<text:s/>individual<text:s/>activities.</text:span></text:p>
            </text:list-item>
            <text:list-item>
              <text:p text:style-name="P519"><text:span text:style-name="T519_1">Sharing<text:s/>responsibility<text:s/>for<text:s/>communication<text:s/>around<text:s/>safeguarding<text:s/>across<text:s/>the<text:s/>team<text:s/>(not<text:s/></text:span><text:span text:style-name="T519_2">focalised<text:s/>only<text:s/>with<text:s/>the<text:s/>focal<text:s/>point!).</text:span></text:p>
            </text:list-item>
            <text:list-item>
              <text:p text:style-name="P520"><text:span text:style-name="T520_1">Substantive<text:s/>follow-up<text:s/>on<text:s/>issues<text:s/>needing<text:s/>attention<text:s/>(eg<text:s/>response<text:s/>to<text:s/>Bridges<text:s/>of<text:s/>Peace<text:s/>facilitators’<text:s/>need<text:s/>for<text:s/>more<text:s/>psychosocial<text:s/>support<text:s/>for </text:span><text:span text:style-name="T520_2">their</text:span><text:span text:style-name="T520_3"> psychosocial<text:s/>needs<text:s/>and<text:s/>dealing<text:s/>with,<text:s/>mitigating<text:s/>effects<text:s/>of </text:span><text:span text:style-name="T520_4">transferred </text:span><text:span text:style-name="T520_5">trauma<text:s/>through<text:s/>their<text:s/>facilitation<text:s/>role<text:s/>in<text:s/>the<text:s/>Bridges<text:s/>of<text:s/>Peace<text:s/>circles).<text:s/> </text:span></text:p>
            </text:list-item>
          </text:list>
        </text:list-item>
      </text:list>
      <text:p text:style-name="P521"/>
      <text:list text:style-name="LS17" xml:id="list70">
        <text:list-item>
          <text:p text:style-name="P522"><text:span text:style-name="T522_1">During<text:s/>this<text:s/>reporting<text:s/>period<text:s/>a<text:s/></text:span><text:span text:style-name="T522_2">major<text:s/>safeguarding<text:s/>concern<text:s/></text:span><text:span text:style-name="T522_3">was</text:span><text:span text:style-name="T522_4"><text:s/></text:span><text:span text:style-name="T522_5">raised<text:s/></text:span><text:span text:style-name="T522_6">following<text:s/></text:span><text:span text:style-name="T522_7">an<text:s/>ICGS<text:s/>meeting,<text:s/>related<text:s/>to<text:s/>the<text:s/>return<text:s/>of<text:s/>very<text:s/>young<text:s/>child<text:s/>abductees<text:s/>and</text:span><text:span text:style-name="T522_8"><text:s/>media<text:s/>involvement<text:s/>publicising<text:s/>their<text:s/></text:span><text:span text:style-name="T522_9">return</text:span><text:span text:style-name="T522_10">.<text:s/>T</text:span><text:span text:style-name="T522_11">he<text:s/>FCDO<text:s/>team<text:s/>raised<text:s/>a<text:s/></text:span><text:span text:style-name="T522_12">R</text:span><text:span text:style-name="T522_13">eporting<text:s/></text:span><text:span text:style-name="T522_14">C</text:span><text:span text:style-name="T522_15">oncerns<text:s/></text:span><text:span text:style-name="T522_16">case<text:s/>and</text:span><text:span text:style-name="T522_17"><text:s/>informed<text:s/>the<text:s/></text:span><text:span text:style-name="T522_18">BE<text:s/>Juba<text:s/>SLT</text:span><text:span text:style-name="T522_19">.<text:s text:c="2"/>Following<text:s/></text:span><text:span text:style-name="T522_20">multiple</text:span><text:span text:style-name="T522_21"><text:s/>discussions<text:s/>with<text:s/>POF’s<text:s/>delivery<text:s/>team<text:s/>and<text:s/>senior<text:s/>governance<text:s/>adviser<text:s/>at<text:s/>HQ<text:s/>POF<text:s/>reviewed<text:s/>and<text:s/>updated<text:s/></text:span><text:span text:style-name="T522_22">its</text:span><text:span text:style-name="T522_23"><text:s/>protection<text:s/></text:span><text:span text:style-name="T522_24">policy<text:s/>paper,<text:s/>confirming<text:s/>that<text:s/>the<text:s/>project<text:s/>doesn’t<text:s/>have<text:s/>a<text:s/>role<text:s/>in<text:s/></text:span><text:span text:style-name="T522_25">facilitating<text:s/>or<text:s/>funding<text:s/>the<text:s/>return<text:s/>of<text:s/>abductees.<text:s text:c="2"/></text:span></text:p>
        </text:list-item>
      </text:list>
      <text:p text:style-name="P523"/>
      <text:p text:style-name="P524"><text:span text:style-name="T524_1">F:<text:s/>PROGRAMME<text:s/>MANAGEMENT:<text:s/></text:span><text:bookmark-start text:name="_Hlk21353049"/><text:span text:style-name="T524_2">DELIVERY,<text:s/>COMMERCIAL<text:s/>&amp;<text:s/>FINANCIAL<text:s/>PERFORMANCE<text:s/></text:span><text:bookmark-end text:name="_Hlk21353049"/><text:span text:style-name="T524_3">[1<text:s/>-<text:s/>1<text:s/>½<text:s/>pages]</text:span></text:p>
      <text:p text:style-name="P525"/>
      <text:p text:style-name="P526"><text:span text:style-name="T526_1">Summarise<text:s/>the<text:s/>performance<text:s/>of<text:s/>partners<text:s/>and<text:s/>FCDO,<text:s/>notably<text:s/>on<text:s/>commercial<text:s/>and<text:s/>financial<text:s/>issues.<text:s/></text:span><text:span text:style-name="T526_2">[max<text:s/>1<text:s/>page]</text:span></text:p>
      <text:p text:style-name="P527"/>
      <text:p text:style-name="P528"><text:span text:style-name="T528_1">T</text:span><text:span text:style-name="T528_2">hree<text:s/>partners<text:s/></text:span><text:span text:style-name="T528_3">hold<text:s/>individual<text:s/>responsibility<text:s/></text:span><text:span text:style-name="T528_4">for<text:s/></text:span><text:span text:style-name="T528_5">managing<text:s/>FCDO<text:s/>grant</text:span><text:span text:style-name="T528_6"><text:s/>funding<text:s/>and<text:s/>meet</text:span><text:span text:style-name="T528_7">ing</text:span><text:span text:style-name="T528_8"><text:s/>its<text:s/></text:span><text:span text:style-name="T528_9">programme<text:s/>management<text:s/>requirements.<text:s text:c="2"/></text:span><text:span text:style-name="T528_10">Two<text:s/>projects,<text:s/>TASAPP<text:s/>and<text:s/>C</text:span><text:span text:style-name="T528_11">SRF</text:span><text:span text:style-name="T528_12"><text:s/></text:span><text:span text:style-name="T528_13">are</text:span><text:span text:style-name="T528_14"><text:s/>delivered<text:s/>through<text:s/>accountable<text:s/>grants</text:span><text:span text:style-name="T528_15">,<text:s/>while<text:s/>t</text:span><text:span text:style-name="T528_16">he<text:s/>POF<text:s/>programme<text:s/>is<text:s/></text:span><text:span text:style-name="T528_17">delivered<text:s/>under<text:s/>a<text:s/>commercial<text:s/>contract<text:s/></text:span><text:span text:style-name="T528_18">with<text:s/>Oxford<text:s/>Policy<text:s/>Management.<text:s text:c="2"/></text:span></text:p>
      <text:p text:style-name="P529"/>
      <text:p text:style-name="P530"><text:span text:style-name="T530_1">For<text:s/>CSRF-CAPAF,<text:s/>while<text:s/>funding<text:s/>from<text:s/>FCDO,<text:s/></text:span><text:span text:style-name="T530_2">Netherlands</text:span><text:span text:style-name="T530_3"><text:s/>and<text:s/>Switzerland<text:s/>concluded<text:s/>in<text:s/>April<text:s/>2026,<text:s/>FCDO<text:s/>agreed<text:s/>a<text:s/>grant<text:s/>extension<text:s/>to<text:s/>October<text:s/>2026<text:s/>to<text:s/>support<text:s/>the<text:s/>delivery<text:s/>of<text:s/>two<text:s/>priority<text:s/>studies.</text:span></text:p>
      <text:p text:style-name="P531"><text:span text:style-name="T531_1"><text:s/></text:span></text:p>
      <text:p text:style-name="P532"><text:span text:style-name="T532_1">The<text:s/>table<text:s/>below<text:s/>provides<text:s/>a<text:s/>summary<text:s/>of<text:s/>SSPP<text:s/>current<text:s/>grant<text:s/>funding<text:s/>during<text:s/>the<text:s/>reporting<text:s/>period.</text:span></text:p>
      <text:p text:style-name="P533"/>
      <table:table table:style-name="Table13">
        <table:table-column table:style-name="Column52"/>
        <table:table-column table:style-name="Column53"/>
        <table:table-column table:style-name="Column54"/>
        <table:table-row table:style-name="Row43">
          <table:table-cell table:style-name="Cell151">
            <text:p text:style-name="P534"><text:span text:style-name="T534_1">Programme<text:s/>and<text:s/>partner</text:span></text:p>
          </table:table-cell>
          <table:table-cell table:style-name="Cell152">
            <text:p text:style-name="P535"><text:span text:style-name="T535_1">Start<text:s/>–<text:s/>End<text:s/>date</text:span></text:p>
          </table:table-cell>
          <table:table-cell table:style-name="Cell153">
            <text:p text:style-name="P536"><text:span text:style-name="T536_1">Status</text:span><text:change-start text:change-id="R_0_2"/><text:span text:style-name="T536_2"><text:s/></text:span><text:change-end text:change-id="R_0_2"/></text:p>
          </table:table-cell>
        </table:table-row>
        <table:table-row table:style-name="Row44">
          <table:table-cell table:style-name="Cell154">
            <text:p text:style-name="P537"><text:span text:style-name="T537_1">Peacebuilding<text:s/>Opportunities<text:s/>Fund<text:s/>2<text:s/>-<text:s/>OPM</text:span></text:p>
          </table:table-cell>
          <table:table-cell table:style-name="Cell155">
            <text:p text:style-name="P538"><text:span text:style-name="T538_1">October<text:s/>2023<text:s/>–<text:s/>October<text:s/>2026</text:span></text:p>
          </table:table-cell>
          <table:table-cell table:style-name="Cell156">
            <text:p text:style-name="P539"><text:span text:style-name="T539_1">Live</text:span><text:span text:style-name="T539_2"><text:s/>-</text:span><text:span text:style-name="T539_3"><text:s/>Contract<text:s/>ending<text:s/>in<text:s/>October<text:s/>26,<text:s/>pending<text:s/>internal<text:s/>review.</text:span></text:p>
            <text:p text:style-name="P540"/>
          </table:table-cell>
        </table:table-row>
        <table:table-row table:style-name="Row45">
          <table:table-cell table:style-name="Cell157">
            <text:p text:style-name="P541"><text:span text:style-name="T541_1">Conflict<text:s/>Sensitivity<text:s/>Resource<text:s/>Facility<text:s/>-<text:s/>Saferworld</text:span></text:p>
            <text:p text:style-name="P542"/>
          </table:table-cell>
          <table:table-cell table:style-name="Cell158">
            <text:p text:style-name="P543"><text:span text:style-name="T543_1">August<text:s/>24<text:s/>–<text:s/></text:span></text:p>
            <text:p text:style-name="P544"><text:span text:style-name="T544_1">October<text:s/>2026</text:span></text:p>
          </table:table-cell>
          <table:table-cell table:style-name="Cell159">
            <text:p text:style-name="P545"><text:span text:style-name="T545_1">Live<text:s/></text:span><text:span text:style-name="T545_2">-<text:s/>FCDO<text:s/>funding<text:s/>two<text:s/>studies<text:s/>until<text:s/>October</text:span><text:span text:style-name="T545_3"><text:s/>26</text:span></text:p>
            <text:p text:style-name="P546"/>
            <text:p text:style-name="P547"><text:span text:style-name="T547_1">Joint<text:s/>donor<text:s/>funding<text:s/>ended<text:s/></text:span><text:span text:style-name="T547_2">o</text:span><text:span text:style-name="T547_3">n<text:s/></text:span><text:span text:style-name="T547_4">31<text:s/></text:span><text:span text:style-name="T547_5">April<text:s/>2026.</text:span></text:p>
            <text:p text:style-name="P548"><text:span text:style-name="T548_1"><text:s/></text:span></text:p>
          </table:table-cell>
        </table:table-row>
        <table:table-row table:style-name="Row46">
          <table:table-cell table:style-name="Cell160">
            <text:p text:style-name="P549"><text:span text:style-name="T549_1">Technical<text:s/>Advice<text:s/>to<text:s/>the<text:s/>South<text:s/>Sudan<text:s/>Peace<text:s/>Process<text:s/>–<text:s/>NRC.</text:span><text:span text:style-name="T549_2"><text:s/></text:span></text:p>
            <text:p text:style-name="P550"/>
          </table:table-cell>
          <table:table-cell table:style-name="Cell161">
            <text:p text:style-name="P551"><text:span text:style-name="T551_1">May<text:s/>2025<text:s/>-<text:s/></text:span><text:span text:style-name="T551_2">March<text:s/>2026</text:span></text:p>
          </table:table-cell>
          <table:table-cell table:style-name="Cell162">
            <text:p text:style-name="P552"><text:span text:style-name="T552_1">Ended<text:s/>–<text:s/></text:span><text:span text:style-name="T552_2">31<text:s/></text:span><text:span text:style-name="T552_3">March<text:s/>26</text:span></text:p>
          </table:table-cell>
        </table:table-row>
      </table:table>
      <text:p text:style-name="P553"/>
      <text:p text:style-name="P554"><text:span text:style-name="T554_1">Overall<text:s/>Programme<text:s/>Management</text:span></text:p>
      <text:p text:style-name="P555"/>
      <text:p text:style-name="P556"><text:span text:style-name="T556_1">The<text:s/>SSPP<text:s/>programme<text:s/>was<text:s/>effectively<text:s/></text:span><text:span text:style-name="T556_2">managed<text:s/>in<text:s/>accordance<text:s/>with<text:s/></text:span><text:span text:style-name="T556_3">FDCO<text:s/>PrOF<text:s/>rules.<text:s/></text:span><text:span text:style-name="T556_4">Good<text:s/>compliance<text:s/>across<text:s/>the<text:s/>suite<text:s/>of<text:s/>programme<text:s/></text:span><text:span text:style-name="T556_5">processes<text:s/>and<text:s/></text:span><text:span text:style-name="T556_6">documents<text:s/>was<text:s/>reported<text:s/>through<text:s/>the<text:s/></text:span><text:span text:style-name="T556_7">last<text:s/></text:span><text:span text:style-name="T556_8">Management<text:s/>Assurance<text:s/>Process</text:span><text:span text:style-name="T556_9">.<text:s/></text:span><text:span text:style-name="T556_10"><text:s/></text:span><text:span text:style-name="T556_11">Follow<text:s/>up<text:s/>to<text:s/>internal<text:s/>audit<text:s/>actions<text:s/>were<text:s/>also<text:s/>completed<text:s/></text:span><text:span text:style-name="T556_12">during</text:span><text:span text:style-name="T556_13"><text:s/>this<text:s/>review.<text:s/></text:span><text:span text:style-name="T556_14"><text:s text:c="2"/></text:span></text:p>
      <text:p text:style-name="P557"/>
      <text:p text:style-name="P558"><text:span text:style-name="T558_1">Two<text:s/>grants,<text:s/>TASSPP<text:s/>and<text:s/>CSRF<text:s/>were<text:s/>extended<text:s/>during<text:s/></text:span><text:span text:style-name="T558_2">the<text:s/>review<text:s/>period</text:span><text:span text:style-name="T558_3">,<text:s/>with<text:s/>internal<text:s/>approvals<text:s/>provided<text:s/>by<text:s/>the<text:s/>development<text:s/>director.<text:s text:c="2"/>The<text:s/></text:span><text:span text:style-name="T558_4">FCDO<text:s/></text:span><text:span text:style-name="T558_5">programme<text:s/>team<text:s/>also</text:span><text:span text:style-name="T558_6"><text:s/>worked<text:s/>closely<text:s/>with<text:s/>OPM<text:s/>to<text:s/>improve<text:s/></text:span><text:span text:style-name="T558_7">transparency<text:s/></text:span><text:span text:style-name="T558_8">of<text:s/>and<text:s/></text:span><text:span text:style-name="T558_9">financial<text:s/></text:span><text:span text:style-name="T558_10">account</text:span><text:span text:style-name="T558_11">ing<text:s/>of<text:s/></text:span><text:span text:style-name="T558_12">the<text:s/>grant<text:s/>budget.<text:s text:c="2"/></text:span><text:span text:style-name="T558_13">Work<text:s/>to<text:s/>address<text:s/>this<text:s/>should<text:s/>be<text:s/>completed<text:s/></text:span><text:span text:style-name="T558_14">during<text:s/>the<text:s/>next<text:s/>reporting<text:s/>period.</text:span></text:p>
      <text:p text:style-name="P559"/>
      <text:p text:style-name="P560"><text:span text:style-name="T560_1">Narrative<text:s/>and<text:s/>donor<text:s/>meetings</text:span></text:p>
      <text:p text:style-name="P561"/>
      <text:p text:style-name="P562"><text:span text:style-name="T562_1">The<text:s/></text:span><text:span text:style-name="T562_2">POF</text:span><text:span text:style-name="T562_3"><text:s/>programme,<text:s/>the<text:s/>largest<text:s/></text:span><text:span text:style-name="T562_4">SSPP<text:s/>funded<text:s/>project,<text:s/></text:span><text:span text:style-name="T562_5">fulfilled<text:s/></text:span><text:span text:style-name="T562_6">its</text:span><text:span text:style-name="T562_7"><text:s/>management<text:s/>and<text:s/>reporting<text:s/>requirements,<text:s/>both<text:s/>through<text:s/>bi-weekly<text:s/>meetings</text:span><text:span text:style-name="T562_8">,<text:s/>updates<text:s/>and<text:s/>scheduled</text:span><text:span text:style-name="T562_9"><text:s/>reporting.<text:s text:c="2"/></text:span><text:span text:style-name="T562_10">Where<text:s/>s</text:span><text:span text:style-name="T562_11">everal<text:s/>areas<text:s/>required<text:s/></text:span><text:span text:style-name="T562_12">delivery<text:s/></text:span><text:span text:style-name="T562_13">decisions,<text:s/>POF</text:span><text:span text:style-name="T562_14"><text:s/>responded<text:s/>to<text:s/></text:span><text:span text:style-name="T562_15">multiple</text:span><text:span text:style-name="T562_16"><text:s/>FCDO<text:s/>requirements<text:s/></text:span><text:span text:style-name="T562_17">around<text:s/>capital<text:s/>spend<text:s/>and<text:s/></text:span><text:span text:style-name="T562_18">POF’s<text:s/></text:span><text:span text:style-name="T562_19">need<text:s/>to</text:span><text:span text:style-name="T562_20"><text:s/>establish<text:s/>a<text:s/></text:span><text:span text:style-name="T562_21">local<text:s/></text:span><text:span text:style-name="T562_22">national<text:s/></text:span><text:span text:style-name="T562_23">organisation,<text:s/>Mujtamarind</text:span><text:span text:style-name="T562_24">.<text:s/></text:span><text:span text:style-name="T562_25">Opportunities<text:s/>f</text:span><text:span text:style-name="T562_26">or</text:span><text:span text:style-name="T562_27"><text:s/>Peace<text:s/>Canal</text:span><text:span text:style-name="T562_28">,<text:s/>the<text:s/>national<text:s/>NGO</text:span><text:span text:style-name="T562_29">,</text:span><text:span text:style-name="T562_30"><text:s/></text:span><text:span text:style-name="T562_31">to<text:s/>update<text:s/></text:span><text:span text:style-name="T562_32">the</text:span><text:span text:style-name="T562_33"><text:s/>wide</text:span><text:span text:style-name="T562_34">r<text:s/>British<text:s/>embassy<text:s/></text:span><text:span text:style-name="T562_35">on<text:s/>delivering<text:s/></text:span><text:span text:style-name="T562_36">w</text:span><text:span text:style-name="T562_37">ere<text:s/></text:span><text:span text:style-name="T562_38">also<text:s/>well<text:s/>received.</text:span><text:span text:style-name="T562_39"><text:s text:c="2"/></text:span><text:span text:style-name="T562_40">Work</text:span><text:span text:style-name="T562_41"><text:s/>to</text:span><text:span text:style-name="T562_42"><text:s/>strengthen<text:s/></text:span><text:span text:style-name="T562_43">examples<text:s/>of<text:s/></text:span><text:span text:style-name="T562_44">POF’s<text:s/></text:span><text:span text:style-name="T562_45">contribution<text:s/></text:span><text:span text:style-name="T562_46">reporting</text:span><text:span text:style-name="T562_47"><text:s/>has<text:s/></text:span><text:span text:style-name="T562_48">involved<text:s/></text:span><text:span text:style-name="T562_49">some<text:s/></text:span><text:span text:style-name="T562_50">changes<text:s/>to<text:s/>the<text:s/></text:span><text:span text:style-name="T562_51">bi-weekly<text:s/>project<text:s/>memo.<text:s text:c="2"/></text:span></text:p>
      <text:p text:style-name="P563"/>
      <text:p text:style-name="P564"><text:span text:style-name="T564_1">Saferworld<text:s/>manage</text:span><text:span text:style-name="T564_2">d</text:span><text:span text:style-name="T564_3"><text:s/></text:span><text:span text:style-name="T564_4">the<text:s/></text:span><text:span text:style-name="T564_5">CSRF</text:span><text:span text:style-name="T564_6"><text:s/></text:span><text:span text:style-name="T564_7">quarterly<text:s/>donor<text:s/>meetings</text:span><text:span text:style-name="T564_8"><text:s/>and<text:s/></text:span><text:span text:style-name="T564_9">produced<text:s/>monthly<text:s/>reports</text:span><text:span text:style-name="T564_10">.<text:s text:c="2"/>CSRF<text:s/>w</text:span><text:span text:style-name="T564_11">as</text:span><text:span text:style-name="T564_12"><text:s/>successful<text:s/>in<text:s/>adapting<text:s/></text:span><text:span text:style-name="T564_13">implementation<text:s/>in<text:s/>response<text:s/>to<text:s/>contextual<text:s/>challenges</text:span><text:span text:style-name="T564_14">.<text:s/></text:span><text:span text:style-name="T564_15"><text:s/></text:span><text:span text:style-name="T564_16">A<text:s/>particular<text:s/>strength</text:span><text:span text:style-name="T564_17"><text:s/>was<text:s/></text:span><text:span text:style-name="T564_18">CSRF</text:span><text:span text:style-name="T564_19">’s<text:s/></text:span><text:span text:style-name="T564_20">ability<text:s/>to<text:s/>continue<text:s/>during<text:s/>periods<text:s/>of<text:s/>heightened<text:s/>insecurity<text:s/>and<text:s/>political<text:s/>volatility</text:span><text:span text:style-name="T564_21">.<text:s/>It<text:s/></text:span><text:span text:style-name="T564_22">maintain</text:span><text:span text:style-name="T564_23">ed</text:span><text:span text:style-name="T564_24"><text:s/>engagement<text:s/>with<text:s/>donors</text:span><text:span text:style-name="T564_25">,<text:s/>responding<text:s/>to<text:s/>FCDO<text:s/>request<text:s/>and<text:s/></text:span><text:span text:style-name="T564_26">ensur</text:span><text:span text:style-name="T564_27">ed</text:span><text:span text:style-name="T564_28"><text:s/>duty-of-care<text:s/>obligations<text:s/>were<text:s/>met</text:span><text:span text:style-name="T564_29">.</text:span><text:span text:style-name="T564_30"><text:s text:c="2"/></text:span></text:p>
      <text:p text:style-name="P565"/>
      <text:p text:style-name="P566"><text:span text:style-name="T566_1">TASSPP</text:span><text:span text:style-name="T566_2"><text:s/>funding<text:s/>was<text:s/>extended<text:s/>in<text:s/>July<text:s/></text:span><text:span text:style-name="T566_3">2025.<text:s text:c="2"/></text:span><text:span text:style-name="T566_4">Following<text:s/>changes<text:s/>to<text:s/>the<text:s/>UK’s<text:s/>ODA<text:s/>allocation,<text:s/></text:span><text:span text:style-name="T566_5">and<text:s/>the<text:s/>challenges<text:s/>to<text:s/></text:span><text:span text:style-name="T566_6">implementation<text:s/>of<text:s/>the<text:s/>peace<text:s/>agreement<text:s/></text:span><text:span text:style-name="T566_7">FCDO</text:span><text:span text:style-name="T566_8"><text:s/>took<text:s/>the<text:s/>decision<text:s/>to</text:span><text:span text:style-name="T566_9"><text:s/>bring<text:s/>it’s<text:s/>funding<text:s/>to<text:s/>the<text:s/>TASSPP<text:s/>to<text:s/>a<text:s/>close</text:span><text:span text:style-name="T566_10"><text:s/>at<text:s/>the<text:s/>end<text:s/>of<text:s/>the<text:s/>grant</text:span><text:span text:style-name="T566_11">.<text:s text:c="2"/></text:span><text:span text:style-name="T566_12">NORCAP<text:s/>the<text:s/>delivery<text:s/>partner<text:s/></text:span><text:span text:style-name="T566_13">submitted<text:s/>required<text:s/>programme<text:s/>reporting<text:s/>and<text:s/>responded<text:s/>to<text:s/></text:span><text:span text:style-name="T566_14">queries<text:s/>on</text:span><text:span text:style-name="T566_15"><text:s/>financial<text:s/>claims<text:s/>ahead<text:s/>of<text:s/>payment.</text:span></text:p>
      <text:p text:style-name="P567"/>
      <text:p text:style-name="P568"/>
      <text:p text:style-name="P569"/>
      <text:p text:style-name="P570"><text:span text:style-name="T570_1">Financ</text:span><text:span text:style-name="T570_2">ial<text:s/>management</text:span></text:p>
      <text:p text:style-name="P571"/>
      <text:p text:style-name="P572"><text:span text:style-name="T572_1">Over<text:s/></text:span><text:span text:style-name="T572_2">the<text:s/>course<text:s/>of<text:s/>the<text:s/>reporting<text:s/>period</text:span><text:span text:style-name="T572_3"><text:s/>SSPP<text:s/>disbursed<text:s/>£</text:span><text:span text:style-name="T572_4">4.6m<text:s/>in<text:s/>grant<text:s/>funding<text:s/></text:span><text:span text:style-name="T572_5">across<text:s/>the<text:s/>three<text:s/>programme<text:s/>components</text:span><text:span text:style-name="T572_6">.</text:span><text:span text:style-name="T572_7"><text:s/></text:span><text:span text:style-name="T572_8">POF<text:s/>was<text:s/>able<text:s/>to<text:s/>absorb</text:span><text:span text:style-name="T572_9"><text:s/>underspends<text:s/></text:span><text:span text:style-name="T572_10">from<text:s/>both</text:span><text:span text:style-name="T572_11"><text:s/>TASSPP<text:s/>and<text:s/>CSRF</text:span><text:span text:style-name="T572_12"><text:s/>budgets</text:span><text:span text:style-name="T572_13"><text:s/>towards<text:s/>the<text:s/>end<text:s/>of<text:s/>the<text:s/>financial<text:s/>year.</text:span><text:span text:style-name="T572_14"><text:s/></text:span></text:p>
      <text:p text:style-name="P573"/>
      <text:p text:style-name="P574"><text:span text:style-name="T574_1">All<text:s/>partner<text:s/>financial<text:s/>report</text:span><text:span text:style-name="T574_2">s<text:s/></text:span><text:span text:style-name="T574_3">were</text:span><text:span text:style-name="T574_4"><text:s/>submitted<text:s/>broadly<text:s/>on<text:s/>time.<text:s text:c="2"/></text:span><text:span text:style-name="T574_5">Partners<text:s/>responded<text:s/>positively<text:s/>where<text:s/></text:span><text:span text:style-name="T574_6">information</text:span><text:span text:style-name="T574_7"><text:s/></text:span><text:span text:style-name="T574_8">to<text:s/>support<text:s/>financial<text:s/>claims</text:span><text:span text:style-name="T574_9"><text:s/>and<text:s/>justify<text:s/></text:span><text:span text:style-name="T574_10">payments</text:span><text:span text:style-name="T574_11"><text:s/>were<text:s/>requested</text:span><text:span text:style-name="T574_12">.<text:s text:c="2"/></text:span><text:span text:style-name="T574_13">Request</text:span><text:span text:style-name="T574_14">s</text:span><text:span text:style-name="T574_15"><text:s/>to<text:s/>Saferworld<text:s/>to<text:s/>include<text:s/></text:span><text:span text:style-name="T574_16">forecast<text:s/>and<text:s/>actual<text:s/>spend<text:s/>reporting<text:s/>were<text:s/>addressed<text:s/>swiftly<text:s/>and<text:s/>strengthened<text:s/>the<text:s/></text:span><text:span text:style-name="T574_17">financial<text:s/>reporting</text:span><text:span text:style-name="T574_18">.</text:span></text:p>
      <text:p text:style-name="P575"/>
      <text:p text:style-name="P576"><text:span text:style-name="T576_1">Over<text:s/>several<text:s/>months<text:s/></text:span><text:span text:style-name="T576_2">FCDO<text:s/>have<text:s/>been<text:s/>working<text:s/></text:span><text:span text:style-name="T576_3">with<text:s/>OPM<text:s/>to<text:s/>ensure<text:s/>the<text:s/>financial<text:s/>reporting<text:s/>and<text:s/></text:span><text:span text:style-name="T576_4">spend<text:s/>across<text:s/>it’s<text:s/>key<text:s/>activity<text:s/>lines<text:s/>are<text:s/>supported<text:s/>by<text:s/>adequate<text:s/>detail.<text:s text:c="2"/>This<text:s/>has<text:s/></text:span><text:span text:style-name="T576_5">meant<text:s/></text:span><text:span text:style-name="T576_6">change</text:span><text:span text:style-name="T576_7">s</text:span><text:span text:style-name="T576_8"><text:s/>to<text:s/>the<text:s/>financial<text:s/>reports<text:s/></text:span><text:span text:style-name="T576_9">attached<text:s/>to<text:s/>OPM<text:s/></text:span><text:span text:style-name="T576_10">invoice</text:span><text:span text:style-name="T576_11"><text:s/>claims.<text:s text:c="2"/>Changes<text:s/></text:span><text:span text:style-name="T576_12">include<text:s/>reporting<text:s/>of</text:span><text:span text:style-name="T576_13">:<text:s/></text:span><text:span text:style-name="T576_14">forecast<text:s/>and<text:s/>actual<text:s/>spend</text:span><text:span text:style-name="T576_15">;<text:s/></text:span><text:span text:style-name="T576_16">using<text:s/></text:span><text:span text:style-name="T576_17">one<text:s/>report</text:span><text:span text:style-name="T576_18">ing<text:s/>document</text:span><text:span text:style-name="T576_19">;<text:s/></text:span><text:span text:style-name="T576_20">providing<text:s/></text:span><text:span text:style-name="T576_21">more<text:s/></text:span><text:span text:style-name="T576_22">transparent<text:s/>detail<text:s/>of<text:s/>spend</text:span><text:span text:style-name="T576_23"><text:s/>and<text:s/>a<text:s/>clearer<text:s/>understanding<text:s/>of<text:s/>unallocated<text:s/>spend<text:s/>through<text:s/>the<text:s/>projects<text:s/>Rapid<text:s/>Response<text:s/>Mechanism.<text:s text:c="2"/></text:span><text:span text:style-name="T576_24">POF<text:s/>have<text:s/>engaged<text:s/>in<text:s/>addressing<text:s/>these<text:s/>requirements<text:s/>in<text:s/></text:span><text:span text:style-name="T576_25">its</text:span><text:span text:style-name="T576_26"><text:s/></text:span><text:span text:style-name="T576_27">Q4<text:s/>financial<text:s/>report</text:span><text:span text:style-name="T576_28">s<text:s/>and<text:s/>where<text:s/>final<text:s/>changes<text:s/>are<text:s/>needed<text:s/>these<text:s/>will<text:s/>be<text:s/>address</text:span><text:span text:style-name="T576_29">ed<text:s/>in<text:s/>the<text:s/>next<text:s/>review<text:s/>period</text:span><text:span text:style-name="T576_30">.</text:span></text:p>
      <text:p text:style-name="P577"/>
      <text:p text:style-name="P578"><text:span text:style-name="T578_1">The<text:s/>SSPP<text:s/>programme<text:s/>team<text:s/>has<text:s/>also<text:s/></text:span><text:span text:style-name="T578_2">looked<text:s/>to<text:s/></text:span><text:span text:style-name="T578_3">strengthen<text:s/></text:span><text:span text:style-name="T578_4">its</text:span><text:span text:style-name="T578_5"><text:s/>financial<text:s/>management,<text:s/>making<text:s/>sure<text:s/>it’s<text:s/>offline<text:s/>financial<text:s/>systems<text:s/>are<text:s/>maintained<text:s/>and<text:s/>the<text:s/>on-line<text:s/>system</text:span><text:span text:style-name="T578_6">s</text:span><text:span text:style-name="T578_7"><text:s/>reflects<text:s/>partner<text:s/></text:span><text:span text:style-name="T578_8">updates<text:s/>as<text:s/>early<text:s/>as<text:s/>possible.<text:s text:c="2"/>The<text:s/>team<text:s/>should<text:s/>continue</text:span><text:span text:style-name="T578_9"><text:s/>with<text:s/></text:span><text:span text:style-name="T578_10">its</text:span><text:span text:style-name="T578_11"><text:s/>financial<text:s/>management<text:s/>approach,<text:s/>including<text:s/>engaging<text:s/>BEJ’s<text:s/>financial<text:s/>management<text:s/>team<text:s/>and<text:s/>keeping<text:s/>the<text:s/></text:span><text:span text:style-name="T578_12">Political</text:span><text:span text:style-name="T578_13">,<text:s/>Economic<text:s/>and<text:s/>Conflict<text:s/>team<text:s/>leader<text:s/>up<text:s/>to<text:s/>date<text:s/></text:span><text:span text:style-name="T578_14">on</text:span><text:span text:style-name="T578_15"><text:s/>ODA<text:s/>finances</text:span><text:span text:style-name="T578_16"><text:s/>over<text:s/>the<text:s/>course<text:s/>of<text:s/>the<text:s/>year.<text:s text:c="2"/></text:span><text:span text:style-name="T578_17"><text:s/></text:span></text:p>
      <text:p text:style-name="P579"/>
      <text:p text:style-name="P580"><text:span text:style-name="T580_1">Audits<text:s/></text:span><text:span text:style-name="T580_2">for<text:s/>POF<text:s/>and<text:s/>CSRF<text:s/>projects<text:s/></text:span><text:span text:style-name="T580_3">covering<text:s/>this<text:s/>reporting<text:s/>period<text:s/>are<text:s/>currently<text:s/>being<text:s/></text:span><text:span text:style-name="T580_4">commissioned</text:span><text:span text:style-name="T580_5">.<text:s text:c="2"/></text:span></text:p>
      <text:p text:style-name="P581"><text:span text:style-name="T581_1">Recommendation:</text:span><text:span text:style-name="T581_2"><text:s text:c="2"/>FCDO<text:s/></text:span><text:span text:style-name="T581_3">should<text:s/></text:span><text:span text:style-name="T581_4">review<text:s/>the<text:s/></text:span><text:span text:style-name="T581_5">audit<text:s/></text:span><text:span text:style-name="T581_6">findings<text:s/></text:span><text:span text:style-name="T581_7">and</text:span><text:span text:style-name="T581_8"><text:s/>partners</text:span><text:span text:style-name="T581_9">’</text:span><text:span text:style-name="T581_10"><text:s/>response</text:span><text:span text:style-name="T581_11">s</text:span><text:span text:style-name="T581_12"><text:s/>to<text:s/></text:span><text:span text:style-name="T581_13">ensure<text:s/></text:span><text:span text:style-name="T581_14">that<text:s/>any<text:s/></text:span><text:span text:style-name="T581_15">audit<text:s/></text:span><text:span text:style-name="T581_16">issues<text:s/>identified<text:s/>are<text:s/>addressed.<text:s/></text:span><text:span text:style-name="T581_17"><text:s text:c="2"/></text:span></text:p>
      <text:p text:style-name="P582"/>
      <text:p text:style-name="P583"/>
      <text:p text:style-name="P584"><text:span text:style-name="T584_1">Delivery<text:s/>chain<text:s/>risk<text:s/>mapping</text:span></text:p>
      <text:p text:style-name="P585"/>
      <text:p text:style-name="P586"><text:span text:style-name="T586_1">The<text:s/>delivery<text:s/>chain<text:s/>risk<text:s/>map<text:s/>applied<text:s/>to<text:s/>the<text:s/>POF<text:s/>programme</text:span><text:span text:style-name="T586_2">,<text:s/>the<text:s/>two<text:s/>other<text:s/>pro</text:span><text:span text:style-name="T586_3">jects</text:span><text:span text:style-name="T586_4"><text:s/>don’t<text:s/></text:span><text:span text:style-name="T586_5">fund</text:span><text:span text:style-name="T586_6"><text:s/>downstream<text:s/>partners.<text:s/></text:span><text:span text:style-name="T586_7">OPM<text:s/>have<text:s/>recently<text:s/>developed<text:s/></text:span><text:span text:style-name="T586_8">a<text:s/>downstream<text:s/>partner<text:s/>risk<text:s/>map,<text:s/>as<text:s/>part<text:s/>of<text:s/>a<text:s/>potential<text:s/>contract<text:s/>extension.<text:s text:c="2"/>This<text:s/>will<text:s/>be<text:s/>reviewed<text:s/></text:span><text:span text:style-name="T586_9">to<text:s/>ensure<text:s/>it<text:s/></text:span><text:span text:style-name="T586_10">can<text:s/>be<text:s/>applied</text:span><text:span text:style-name="T586_11"><text:s/>and<text:s/>provides<text:s/>a<text:s/>clear<text:s/>understanding<text:s/>of<text:s/></text:span><text:span text:style-name="T586_12">downstream<text:s/>partners<text:s/>financial<text:s/>risks.</text:span></text:p>
      <text:p text:style-name="P587"><text:span text:style-name="T587_1"><text:s/></text:span></text:p>
      <text:p text:style-name="P588"/>
      <text:p text:style-name="P589"><text:span text:style-name="T589_1">G:<text:s/>MONITORING,<text:s/>EVIDENCE<text:s/>AND<text:s/>LEARNING<text:s/></text:span><text:span text:style-name="T589_2">[1/2<text:s/>-<text:s/>1<text:s/>page]</text:span></text:p>
      <text:p text:style-name="P590"/>
      <text:p text:style-name="P591"><text:span text:style-name="T591_1">Monitoring<text:s/>and<text:s/>Evaluation</text:span></text:p>
      <text:p text:style-name="P592"/>
      <text:p text:style-name="P593"><text:span text:style-name="T593_1">SSPP<text:s/>has<text:s/>a<text:s/>broadly<text:s/>adequate<text:s/>monitoring,<text:s/>evidence<text:s/>and<text:s/>learning<text:s/>system<text:s/>to<text:s/>support<text:s/>this<text:s/>annual<text:s/>review<text:s/>score,<text:s/>particularly<text:s/>for<text:s/>output-level<text:s/>delivery.<text:s/>Evidence<text:s/>is<text:s/>strongest<text:s/>for<text:s/>POF<text:s/>and<text:s/>CAPAF,<text:s/>where<text:s/>partner<text:s/>reporting<text:s/>is<text:s/>complemented<text:s/>by<text:s/>logframe<text:s/>data,<text:s/>beneficiary<text:s/>engagement,<text:s/>perception<text:s/>data,<text:s/>learning<text:s/>products<text:s/>and<text:s/>FCDO<text:s/>field<text:s/>visits.<text:s/>Evidence<text:s/>is<text:s/>weaker<text:s/>for<text:s/>TASSPP:<text:s/>reporting<text:s/>demonstrates<text:s/>technical<text:s/>outputs<text:s/>and<text:s/>institutional<text:s/>contribution,<text:s/>but<text:s/>cannot<text:s/>show<text:s/>that<text:s/>technical<text:s/>assistance<text:s/>translated<text:s/>into<text:s/>national-level<text:s/>peace<text:s/>outcomes<text:s/>in<text:s/>a<text:s/>context<text:s/>where<text:s/>implementation<text:s/>of<text:s/>the<text:s/>R-ARCSS<text:s/>had<text:s/>largely<text:s/>stalled.</text:span></text:p>
      <text:p text:style-name="P594"/>
      <text:p text:style-name="P595"><text:span text:style-name="T595_1">The<text:s/>SSPP<text:s/>logframe<text:s/>remains<text:s/>the<text:s/>main<text:s/>tool<text:s/>for<text:s/>tracking<text:s/>programme-level<text:s/>progress,<text:s/>supported<text:s/>by<text:s/>partner<text:s/>logframes,<text:s/>quarterly<text:s/>reporting<text:s/>and<text:s/>routine<text:s/>review<text:s/>discussions.<text:s/>BEJ’s<text:s/>MEL<text:s/>adviser<text:s/>helped<text:s/>strengthen<text:s/>POF’s<text:s/>outcome-level<text:s/>indicators<text:s/>and<text:s/>monitoring<text:s/>approach,<text:s/>improving<text:s/>the<text:s/>link<text:s/>between<text:s/>programme<text:s/>evidence,<text:s/>the<text:s/>theory<text:s/>of<text:s/>change<text:s/>and<text:s/>the<text:s/>annual<text:s/>review<text:s/>assessment.</text:span></text:p>
      <text:p text:style-name="P596"/>
      <text:p text:style-name="P597"><text:span text:style-name="T597_1">FCDO<text:s/>monitoring<text:s/>included<text:s/>field<text:s/>visits<text:s/>to<text:s/>Bor<text:s/></text:span><text:span text:style-name="T597_2">(</text:span><text:span text:style-name="T597_3">twice</text:span><text:span text:style-name="T597_4">)</text:span><text:span text:style-name="T597_5">,<text:s/>Rumbek<text:s/>and<text:s/>Pibor,<text:s/>including<text:s/>participation<text:s/>in<text:s/>Inter-Communal<text:s/>Governance<text:s/>Structure<text:s/>meetings<text:s/>and<text:s/>dedicated<text:s/>monitoring<text:s/>visits.<text:s/>These<text:s/>visits<text:s/>enabled<text:s/>direct<text:s/>engagement<text:s/>with<text:s/>beneficiaries</text:span><text:span text:style-name="T597_6"><text:s/>of<text:s/>dialogues<text:s/>and<text:s/>livelihoods<text:s/>activities</text:span><text:span text:style-name="T597_7">,<text:s/>community<text:s/>leaders,<text:s/>women’s<text:s/>groups,<text:s/>youth<text:s/>representatives,<text:s/>peace<text:s/>structures<text:s/>and<text:s/>implementing<text:s/>partners</text:span><text:span text:style-name="T597_8">.<text:s/></text:span><text:span text:style-name="T597_9">They<text:s/>also<text:s/>allowed<text:s/>for<text:s/></text:span><text:span text:style-name="T597_10"><text:s/>verification<text:s/>of<text:s/>reported<text:s/>results;<text:s/>asset<text:s/>checks;<text:s/>and<text:s/>assessment<text:s/>of<text:s/>safeguarding,<text:s/>delivery<text:s/>risks<text:s/>and<text:s/>conflict<text:s/>dynamics.<text:s/>They<text:s/>provided<text:s/>important<text:s/>triangulation<text:s/>of<text:s/>partner<text:s/>reporting,<text:s/>particularly<text:s/>on<text:s/>whether<text:s/>peace<text:s/>structures<text:s/>were<text:s/>functioning,<text:s/>women<text:s/>and<text:s/>youth<text:s/>were<text:s/>meaningfully<text:s/>participating,<text:s/>and<text:s/>livelihood<text:s/>activities<text:s/>were<text:s/>reinforcing<text:s/>peacebuilding<text:s/>outcomes.</text:span></text:p>
      <text:p text:style-name="P598"/>
      <text:p text:style-name="P599"><text:span text:style-name="T599_1">Evidence</text:span></text:p>
      <text:p text:style-name="P600"/>
      <text:p text:style-name="P601"><text:span text:style-name="T601_1">The<text:s/>evidence<text:s/>base<text:s/>is<text:s/>sufficient<text:s/>to<text:s/>support<text:s/>the<text:s/>annual<text:s/>review<text:s/>score<text:s/>but<text:s/>varies<text:s/>across<text:s/>components.<text:s/>TASSPP<text:s/>submitted<text:s/>quarterly<text:s/>reports,<text:s/>an<text:s/>annual<text:s/>narrative<text:s/>report<text:s/>and<text:s/>quantitative<text:s/>survey<text:s/>data<text:s/>on<text:s/>expert<text:s/>contributions.<text:s/>These<text:s/>provide<text:s/>a<text:s/>credible<text:s/>account<text:s/>of<text:s/>technical<text:s/>outputs,<text:s/>including<text:s/>improved<text:s/>reporting,<text:s/>strategic<text:s/>communications,<text:s/>ceasefire<text:s/>analysis<text:s/>and<text:s/>institutional<text:s/>systems,<text:s/>but<text:s/>rely<text:s/>heavily<text:s/>on<text:s/>expert<text:s/>and<text:s/>partner<text:s/>reporting<text:s/>and<text:s/>provide<text:s/>weaker<text:s/>evidence<text:s/>of<text:s/>wider<text:s/>institutional<text:s/>change<text:s/>or<text:s/>outcome-level<text:s/>impact.</text:span></text:p>
      <text:p text:style-name="P602"/>
      <text:p text:style-name="P603"><text:span text:style-name="T603_1">POF<text:s/>has<text:s/>the<text:s/>strongest<text:s/>outcome-level<text:s/>evidence<text:s/>base.<text:s/>The<text:s/>second-round<text:s/>baseline<text:s/>assessment<text:s/>completed<text:s/>coverage<text:s/>of<text:s/>all<text:s/>13<text:s/>target<text:s/>counties<text:s/>across<text:s/>Jonglei,<text:s/>Lakes<text:s/>and<text:s/>GPAA,<text:s/>introducing<text:s/>community-defined<text:s/>measures<text:s/>of<text:s/>peace<text:s/>structure<text:s/>inclusivity,<text:s/>legitimacy<text:s/>and<text:s/>stakeholder<text:s/>coordination.<text:s/>It<text:s/>generated<text:s/>evidence<text:s/>of<text:s/>improved<text:s/>freedom<text:s/>of<text:s/>movement,<text:s/>reduced<text:s/>youth<text:s/>mobilisation<text:s/>and<text:s/>stronger<text:s/>local<text:s/></text:span><text:span text:style-name="T603_2">cooperation,<text:s/>strengthened<text:s/>by<text:s/>partner<text:s/>reporting,<text:s/>FCDO<text:s/>field<text:s/>monitoring,<text:s/>community<text:s/>feedback<text:s/>and<text:s/>examples<text:s/>of<text:s/>dialogue<text:s/>outcomes<text:s/>being<text:s/>implemented.</text:span></text:p>
      <text:p text:style-name="P604"/>
      <text:p text:style-name="P605"><text:span text:style-name="T605_1">There<text:s/>are,<text:s/>however,<text:s/>important<text:s/>limitations.<text:s/>Community<text:s/>perception<text:s/>data<text:s/>and<text:s/>deliberation<text:s/>circles<text:s/>are<text:s/>valuable,<text:s/>but<text:s/>causation<text:s/>is<text:s/>difficult<text:s/>to<text:s/>establish<text:s/>in<text:s/>volatile<text:s/>conflict<text:s/>settings<text:s/>affected<text:s/>by<text:s/>elite<text:s/>politics,<text:s/>cattle<text:s/>migration,<text:s/>climate<text:s/>shocks<text:s/>and<text:s/>localised<text:s/>violence.<text:s/>Evidence<text:s/>is<text:s/>therefore<text:s/>best<text:s/>understood<text:s/>as<text:s/>contribution<text:s/>rather<text:s/>than<text:s/>attribution.<text:s/>POF<text:s/>should<text:s/>continue<text:s/>tracking<text:s/>abductions,<text:s/>uneven<text:s/>implementation<text:s/>of<text:s/>peace<text:s/>resolutions,<text:s/>weak<text:s/>ownership<text:s/>by<text:s/>some<text:s/>traditional<text:s/>and<text:s/>government<text:s/>actors,<text:s/>and<text:s/>the<text:s/>risk<text:s/>that<text:s/>women’s<text:s/>and<text:s/>youth<text:s/>participation<text:s/>remains<text:s/>symbolic<text:s/>rather<text:s/>than<text:s/>influential.</text:span></text:p>
      <text:p text:style-name="P606"/>
      <text:p text:style-name="P607"><text:span text:style-name="T607_1">CAPAF’s<text:s/>evidence<text:s/>base<text:s/>is<text:s/>strongest<text:s/>on<text:s/>reach,<text:s/>uptake<text:s/>and<text:s/>satisfaction.<text:s/>CSRF<text:s/>exceeded<text:s/>targets<text:s/>for<text:s/>training,<text:s/>mentoring,<text:s/>technical<text:s/>assistance,<text:s/>research<text:s/>products<text:s/>and<text:s/>online<text:s/>resource<text:s/>use,<text:s/>and<text:s/>stakeholder<text:s/>feedback<text:s/>suggests<text:s/>support<text:s/>improved<text:s/>conflict-sensitive<text:s/>practice<text:s/>across<text:s/>parts<text:s/>of<text:s/>the<text:s/>aid<text:s/>architecture.<text:s/>Evidence<text:s/>of<text:s/>sustained<text:s/>organisational<text:s/>behaviour<text:s/>change<text:s/>is<text:s/>weaker,<text:s/>so<text:s/>future<text:s/>support<text:s/>should<text:s/>track<text:s/>whether<text:s/>conflict<text:s/>sensitivity<text:s/>is<text:s/>embedded<text:s/>in<text:s/>systems,<text:s/>decision-making,<text:s/>programme<text:s/>adaptation<text:s/>and<text:s/>monitoring.</text:span></text:p>
      <text:p text:style-name="P608"/>
      <text:p text:style-name="P609"><text:span text:style-name="T609_1">Learning</text:span></text:p>
      <text:p text:style-name="P610"/>
      <text:p text:style-name="P611"><text:span text:style-name="T611_1">Learning<text:s/>has<text:s/>informed<text:s/>adaptation<text:s/>during<text:s/>the<text:s/>reporting<text:s/>period.<text:s/>Evidence<text:s/>supports<text:s/>the<text:s/>programme-level<text:s/>lesson<text:s/>that<text:s/>SSPP<text:s/>should<text:s/>move<text:s/>away<text:s/>from<text:s/>support<text:s/>premised<text:s/>on<text:s/>RJMEC<text:s/>and<text:s/>CTSAMVM<text:s/>as<text:s/>the<text:s/>principal<text:s/>mechanisms<text:s/>for<text:s/>national-level<text:s/>peace<text:s/>outcomes,<text:s/>while<text:s/>consolidating<text:s/>investment<text:s/>in<text:s/>locally<text:s/>owned<text:s/>community<text:s/>peacebuilding<text:s/>through<text:s/>POF.<text:s/>Learning<text:s/>from<text:s/>CAPAF<text:s/>also<text:s/>reinforces<text:s/>the<text:s/>importance<text:s/>of<text:s/>embedding<text:s/>conflict<text:s/>sensitivity<text:s/>in<text:s/>organisational<text:s/>systems<text:s/>rather<text:s/>than<text:s/>treating<text:s/>it<text:s/>as<text:s/>a<text:s/>standalone<text:s/>training<text:s/>product.</text:span></text:p>
      <text:p text:style-name="P612"/>
      <text:p text:style-name="P613"><text:span text:style-name="T613_1">In<text:s/>the<text:s/>year<text:s/>ahead,<text:s/>monitoring<text:s/>and<text:s/>learning<text:s/>should<text:s/>focus<text:s/>on<text:s/>finalising<text:s/>POF<text:s/>outcome-level<text:s/>evidence;<text:s/>documenting<text:s/>the<text:s/>transition<text:s/>and<text:s/>sustainability<text:s/>of<text:s/>local<text:s/>peace<text:s/>structures;<text:s/>strengthening<text:s/>effectiveness<text:s/>and<text:s/>VfM<text:s/>indicators<text:s/>in<text:s/>the<text:s/>revised<text:s/>logframe;<text:s/>using<text:s/>field<text:s/>visits<text:s/>to<text:s/>capture<text:s/>beneficiary<text:s/>feedback<text:s/>and<text:s/>safeguarding<text:s/>evidence<text:s/>more<text:s/>systematically;<text:s/>and<text:s/>ensuring<text:s/>learning<text:s/>from<text:s/>TASSPP,<text:s/>CAPAF<text:s/>and<text:s/>POF<text:s/>informs<text:s/>the<text:s/>redesigned<text:s/>SSPP<text:s/>theory<text:s/>of<text:s/>change.</text:span></text:p>
      <text:p text:style-name="P614"/>
      <table:table table:style-name="Table14"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47">
          <table:table-cell table:style-name="Cell163">
            <text:p text:style-name="P615"><text:span text:style-name="T615_1">Date<text:s/>of<text:s/>last<text:s/>narrative<text:s/>financial<text:s/>report</text:span></text:p>
          </table:table-cell>
          <table:table-cell table:style-name="Cell164">
            <text:p text:style-name="P616"><text:span text:style-name="T616_1">CAPAF=</text:span><text:span text:style-name="T616_2"><text:s/></text:span><text:span text:style-name="T616_3">30</text:span><text:span text:style-name="T616_4">th</text:span><text:span text:style-name="T616_5"><text:s/></text:span><text:span text:style-name="T616_6"><text:s/></text:span><text:span text:style-name="T616_7">April<text:s/>2026</text:span></text:p>
            <text:p text:style-name="P617"><text:span text:style-name="T617_1">TASSPP=</text:span><text:span text:style-name="T617_2">30</text:span><text:span text:style-name="T617_3">th</text:span><text:span text:style-name="T617_4"><text:s/></text:span><text:span text:style-name="T617_5">April<text:s/>2026</text:span></text:p>
            <text:p text:style-name="P618"><text:span text:style-name="T618_1">POF<text:s/>2=</text:span><text:span text:style-name="T618_2"><text:s/></text:span><text:span text:style-name="T618_3">30</text:span><text:span text:style-name="T618_4">th</text:span><text:span text:style-name="T618_5"><text:s/>April<text:s/>2026</text:span></text:p>
          </table:table-cell>
          <table:table-cell table:style-name="Cell165">
            <text:p text:style-name="P619"><text:span text:style-name="T619_1">Date<text:s/>of<text:s/>last<text:s/>audited<text:s/>annual<text:s/>statement</text:span></text:p>
          </table:table-cell>
          <table:table-cell table:style-name="Cell166">
            <text:p text:style-name="P620"><text:span text:style-name="T620_1">CAPAF=</text:span><text:span text:style-name="T620_2"><text:s/></text:span><text:span text:style-name="T620_3">16<text:s/>Ju</text:span><text:span text:style-name="T620_4">ly<text:s/>2025</text:span></text:p>
            <text:p text:style-name="P621"><text:span text:style-name="T621_1">TASSPP=</text:span><text:span text:style-name="T621_2"><text:s/>nil</text:span></text:p>
            <text:p text:style-name="P622"><text:span text:style-name="T622_1">POF<text:s/>2=</text:span><text:span text:style-name="T622_2"><text:s/>June<text:s/>2025</text:span></text:p>
          </table:table-cell>
        </table:table-row>
      </table:table>
      <text:p text:style-name="P623"/>
      <text:p text:style-name="P624"><text:span text:style-name="T624_1">Please<text:s/>note<text:s/>that<text:s/>we<text:s/>have<text:s/>just<text:s/>concluded<text:s/>the<text:s/>ToRs<text:s/>for<text:s/>the<text:s/>audit<text:s/>which<text:s/>has<text:s/>commenced.<text:s/>We<text:s/>hope<text:s/>to<text:s/>have<text:s/>reports<text:s/>in<text:s/>next<text:s/>2-3months<text:s/>as<text:s/>audit<text:s/>is<text:s/>always<text:s/>done<text:s/>after<text:s/>the<text:s/>financial<text:s/>year<text:s/>is<text:s/>concluded.<text:s/>For<text:s/>CAPAF<text:s/>we<text:s/>delayed<text:s/>it<text:s/>so<text:s/>as<text:s/>the<text:s/>Q4<text:s/>invoice<text:s/>is<text:s/>captured<text:s/>since<text:s/>it<text:s/>is<text:s/>the<text:s/>last<text:s/>period<text:s/>we<text:s/>had<text:s/>donors<text:s/>funding<text:s/>it.</text:span></text:p>
      <text:p text:style-name="P6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2f5496" style:font-name="Calibri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fo:font-size="12pt" style:font-name-asian="游ゴシック Light" style:font-size-asian="12pt" style:font-name-complex="Times New Roman" style:font-size-complex="12pt"/>
    </style:style>
    <style:style style:name="Body_20_Text" style:display-name="Body Text" style:family="paragraph">
      <style:paragraph-properties fo:line-height="100%" fo:margin-top="0.212cm" fo:margin-bottom="0.212cm"/>
      <style:text-properties style:font-name="Arial" fo:font-size="11pt" style:font-size-asian="11pt" style:font-name-complex="Arial" style:font-size-complex="11pt" fo:language-asian="en" fo:country-asian="GB"/>
    </style:style>
    <style:style style:name="Body_20_Text_20_Char" style:display-name="Body Text Char" style:family="text" style:parent-style-name="Default_20_Paragraph_20_Font">
      <style:text-properties style:font-name="Arial" style:font-name-complex="Arial" fo:language-asian="en" fo:country-asian="GB"/>
    </style:style>
    <style:style style:name="x_msolist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aption" style:family="paragraph" style:parent-style-name="Body_20_Text" style:default-outline-level="3">
      <style:paragraph-properties fo:text-indent="-2cm" fo:margin-left="2cm" fo:keep-with-next="always"/>
      <style:text-properties fo:color="#0b1f51" fo:font-size="10pt" style:font-name-asian="Times New Roman" style:font-size-asian="10pt" style:font-name-complex="Times New Roman" fo:language-asian="en" fo:country-asian="US" fo:font-weight="bold" style:font-weight-asian="bold" style:font-weight-complex="bold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Arial" style:font-name-asian="Times New Roman" style:font-name-complex="Aria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-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a" text:style-name="List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Symbol"/>
    </style:style>
    <style:style style:name="List5Level2" style:family="text">
      <style:text-properties style:font-name="Symbol"/>
    </style:style>
    <style:style style:name="List5Level3" style:family="text">
      <style:text-properties style:font-name="Symbol"/>
    </style:style>
    <style:style style:name="List5Level4" style:family="text">
      <style:text-properties style:font-name="Symbol"/>
    </style:style>
    <style:style style:name="List5Level5" style:family="text">
      <style:text-properties style:font-name="Symbol"/>
    </style:style>
    <style:style style:name="List5Level6" style:family="text">
      <style:text-properties style:font-name="Symbol"/>
    </style:style>
    <style:style style:name="List5Level7" style:family="text">
      <style:text-properties style:font-name="Symbol"/>
    </style:style>
    <style:style style:name="List5Level8" style:family="text">
      <style:text-properties style:font-name="Symbol"/>
    </style:style>
    <text:list-style style:name="LS5">
      <text:list-level-style-bullet text:bullet-char="" text:style-name="List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Symbol"/>
    </style:style>
    <style:style style:name="List6Level2" style:family="text">
      <style:text-properties style:font-name="Symbol"/>
    </style:style>
    <style:style style:name="List6Level3" style:family="text">
      <style:text-properties style:font-name="Symbol"/>
    </style:style>
    <style:style style:name="List6Level4" style:family="text">
      <style:text-properties style:font-name="Symbol"/>
    </style:style>
    <style:style style:name="List6Level5" style:family="text">
      <style:text-properties style:font-name="Symbol"/>
    </style:style>
    <style:style style:name="List6Level6" style:family="text">
      <style:text-properties style:font-name="Symbol"/>
    </style:style>
    <style:style style:name="List6Level7" style:family="text">
      <style:text-properties style:font-name="Symbol"/>
    </style:style>
    <style:style style:name="List6Level8" style:family="text">
      <style:text-properties style:font-name="Symbol"/>
    </style:style>
    <text:list-style style:name="LS6">
      <text:list-level-style-bullet text:bullet-char="" text:style-name="List6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Symbol"/>
    </style:style>
    <style:style style:name="List7Level2" style:family="text">
      <style:text-properties style:font-name="Symbol"/>
    </style:style>
    <style:style style:name="List7Level3" style:family="text">
      <style:text-properties style:font-name="Symbol"/>
    </style:style>
    <style:style style:name="List7Level4" style:family="text">
      <style:text-properties style:font-name="Symbol"/>
    </style:style>
    <style:style style:name="List7Level5" style:family="text">
      <style:text-properties style:font-name="Symbol"/>
    </style:style>
    <style:style style:name="List7Level6" style:family="text">
      <style:text-properties style:font-name="Symbol"/>
    </style:style>
    <style:style style:name="List7Level7" style:family="text">
      <style:text-properties style:font-name="Symbol"/>
    </style:style>
    <style:style style:name="List7Level8" style:family="text">
      <style:text-properties style:font-name="Symbol"/>
    </style:style>
    <text:list-style style:name="LS7">
      <text:list-level-style-bullet text:bullet-char="" text:style-name="List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text:list-style style:name="LS8">
      <text:list-level-style-number style:num-format="a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9">
      <text:list-level-style-number style:num-format="a" text:style-name="List9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0">
      <text:list-level-style-number style:num-format="a" text:style-name="List1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1Level0" style:family="text">
      <style:text-properties fo:font-weight="normal" style:font-weight-asian="normal" style:font-weight-complex="normal"/>
    </style:style>
    <text:list-style style:name="LS11">
      <text:list-level-style-number style:num-format="a" text:style-name="List11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1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2Level0" style:family="text">
      <style:text-properties fo:font-weight="normal" style:font-weight-asian="normal" style:font-weight-complex="normal"/>
    </style:style>
    <text:list-style style:name="LS12">
      <text:list-level-style-number style:num-format="a" text:style-name="List1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2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3Level0" style:family="text">
      <style:text-properties fo:font-weight="normal" style:font-weight-asian="normal" style:font-weight-complex="normal"/>
    </style:style>
    <text:list-style style:name="LS13">
      <text:list-level-style-number style:num-format="a" text:style-name="List1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3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normal"/>
    </style:style>
    <text:list-style style:name="LS14">
      <text:list-level-style-number style:num-format="a" text:style-name="List1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4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5Level0" style:family="text">
      <style:text-properties fo:font-weight="normal" style:font-weight-asian="normal" style:font-weight-complex="normal"/>
    </style:style>
    <text:list-style style:name="LS15">
      <text:list-level-style-number style:num-format="a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5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normal"/>
    </style:style>
    <text:list-style style:name="LS16">
      <text:list-level-style-number style:num-format="a" text:style-name="List16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6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7Level0" style:family="text">
      <style:text-properties style:font-name="Calibri" style:font-name-asian="Times New Roman" style:font-name-complex="Calibri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alibri" style:font-name-asian="Times New Roman" style:font-name-complex="Calibri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0">
      <text:list-level-style-number style:num-format="1" text:start-value="3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1Level0" style:family="text">
      <style:text-properties style:font-name="Arial" style:font-name-asian="Times New Roman" style:font-name-complex="Aria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-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="Symbol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2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2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/>
    </style:style>
    <style:style style:name="List28Level8" style:family="text">
      <style:text-properties style:font-name="Wingdings"/>
    </style:style>
    <text:list-style style:name="LS28">
      <text:list-level-style-bullet text:bullet-char="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="Symbol"/>
    </style:style>
    <style:style style:name="List32Level2" style:family="text">
      <style:text-properties style:font-name="Wingdings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3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32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3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3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3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Symbol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Arial" style:font-name-asian="Times New Roman" style:font-name-complex="Aria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-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Arial" style:font-name-asian="Times New Roman" style:font-name-complex="Aria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-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9">
      <text:list-level-style-number style:num-format="1" text:style-name="List3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0Level0" style:family="text">
      <style:text-properties fo:color="#212529" style:font-name="Arial" fo:font-size="10.5pt" style:font-name-asian="Times New Roman" style:font-size-asian="10.5pt" style:font-name-complex="Aria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-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212529" style:font-name="Arial" fo:font-size="10.5pt" style:font-name-asian="Times New Roman" style:font-size-asian="10.5pt" style:font-name-complex="Aria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1">
      <text:list-level-style-number style:num-format="1" text:style-name="List4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2">
      <text:list-level-style-number style:num-format="a" text:style-name="List42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5Level0" style:family="text">
      <style:text-properties style:font-name="Arial" style:font-name-asian="Times New Roman" style:font-name-complex="Aria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-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6">
      <text:list-level-style-number style:num-format="1" text:start-value="16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7Level0" style:family="text">
      <style:text-properties style:font-name="Arial" style:font-name-asian="Calibri" style:font-name-complex="Arial"/>
    </style:style>
    <style:style style:name="List47Level1" style:family="text">
      <style:text-properties style:font-name="Courier New" style:font-name-complex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Courier New"/>
    </style:style>
    <style:style style:name="List47Level8" style:family="text">
      <style:text-properties style:font-name="Wingdings"/>
    </style:style>
    <text:list-style style:name="LS47">
      <text:list-level-style-bullet text:bullet-char="-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Calibri" style:font-name-complex="Aria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 fo:font-size="10pt" style:font-size-asian="10pt"/>
    </style:style>
    <style:style style:name="List48Level1" style:family="text">
      <style:text-properties style:font-name="Courier New" fo:font-size="10pt" style:font-size-asian="10pt"/>
    </style:style>
    <style:style style:name="List48Level2" style:family="text">
      <style:text-properties style:font-name="Symbol" fo:font-size="10pt" style:font-size-asian="10pt"/>
    </style:style>
    <style:style style:name="List48Level3" style:family="text">
      <style:text-properties style:font-name="Symbol" fo:font-size="10pt" style:font-size-asian="10pt"/>
    </style:style>
    <style:style style:name="List48Level4" style:family="text">
      <style:text-properties style:font-name="Symbol" fo:font-size="10pt" style:font-size-asian="10pt"/>
    </style:style>
    <style:style style:name="List48Level5" style:family="text">
      <style:text-properties style:font-name="Symbol" fo:font-size="10pt" style:font-size-asian="10pt"/>
    </style:style>
    <style:style style:name="List48Level6" style:family="text">
      <style:text-properties style:font-name="Symbol" fo:font-size="10pt" style:font-size-asian="10pt"/>
    </style:style>
    <style:style style:name="List48Level7" style:family="text">
      <style:text-properties style:font-name="Symbol" fo:font-size="10pt" style:font-size-asian="10pt"/>
    </style:style>
    <style:style style:name="List48Level8" style:family="text">
      <style:text-properties style:font-name="Symbol" fo:font-size="10pt" style:font-size-asian="10pt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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right"/>
    </style:style>
    <style:style style:name="T3_1" style:family="text"/>
    <style:style style:name="P4" style:family="paragraph" style:parent-style-name="Footer"/>
  </office:automatic-styles>
  <office:master-styles>
    <style:master-page style:name="Standard" style:page-layout-name="pm1">
      <style:header>
        <text:tracked-changes text:track-changes="true"/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Hilda Mindaa</meta:initial-creator>
    <meta:creation-date>2026-08-05T14:21:00</meta:creation-date>
    <dc:creator>Hilda Mindaa</dc:creator>
    <dc:date>2026-08-05T14:21:00</dc:date>
    <meta:editing-cycles>2</meta:editing-cycles>
    <meta:document-statistic meta:page-count="20" meta:paragraph-count="140" meta:row-count="499" meta:word-count="10516" meta:character-count="70321" meta:non-whitespace-character-count="59945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87532DB60ACF0A4CAB3C446F42F3A72E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